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958cm"/>
    </style:style>
    <style:style style:name="co2" style:family="table-column">
      <style:table-column-properties fo:break-before="auto" style:column-width="5.652cm"/>
    </style:style>
    <style:style style:name="co3" style:family="table-column">
      <style:table-column-properties fo:break-before="auto" style:column-width="0.556cm"/>
    </style:style>
    <style:style style:name="co4" style:family="table-column">
      <style:table-column-properties fo:break-before="auto" style:column-width="3.383cm"/>
    </style:style>
    <style:style style:name="co5" style:family="table-column">
      <style:table-column-properties fo:break-before="auto" style:column-width="1.455cm"/>
    </style:style>
    <style:style style:name="co6" style:family="table-column">
      <style:table-column-properties fo:break-before="auto" style:column-width="3.092cm"/>
    </style:style>
    <style:style style:name="co7" style:family="table-column">
      <style:table-column-properties fo:break-before="auto" style:column-width="2.879cm"/>
    </style:style>
    <style:style style:name="co8" style:family="table-column">
      <style:table-column-properties fo:break-before="auto" style:column-width="2.611cm"/>
    </style:style>
    <style:style style:name="co9" style:family="table-column">
      <style:table-column-properties fo:break-before="auto" style:column-width="2.96cm"/>
    </style:style>
    <style:style style:name="co10" style:family="table-column">
      <style:table-column-properties fo:break-before="auto" style:column-width="2.852cm"/>
    </style:style>
    <style:style style:name="co11" style:family="table-column">
      <style:table-column-properties fo:break-before="auto" style:column-width="2.986cm"/>
    </style:style>
    <style:style style:name="co12" style:family="table-column">
      <style:table-column-properties fo:break-before="auto" style:column-width="3.417cm"/>
    </style:style>
    <style:style style:name="co13" style:family="table-column">
      <style:table-column-properties fo:break-before="auto" style:column-width="3.201cm"/>
    </style:style>
    <style:style style:name="co14" style:family="table-column">
      <style:table-column-properties fo:break-before="auto" style:column-width="2.933cm"/>
    </style:style>
    <style:style style:name="co15" style:family="table-column">
      <style:table-column-properties fo:break-before="auto" style:column-width="2.637cm"/>
    </style:style>
    <style:style style:name="co16" style:family="table-column">
      <style:table-column-properties fo:break-before="auto" style:column-width="3.334cm"/>
    </style:style>
    <style:style style:name="co17" style:family="table-column">
      <style:table-column-properties fo:break-before="auto" style:column-width="3.12cm"/>
    </style:style>
    <style:style style:name="co18" style:family="table-column">
      <style:table-column-properties fo:break-before="auto" style:column-width="3.067cm"/>
    </style:style>
    <style:style style:name="co19" style:family="table-column">
      <style:table-column-properties fo:break-before="auto" style:column-width="0.448cm"/>
    </style:style>
    <style:style style:name="co20" style:family="table-column">
      <style:table-column-properties fo:break-before="auto" style:column-width="2.17cm"/>
    </style:style>
    <style:style style:name="co21" style:family="table-column">
      <style:table-column-properties fo:break-before="auto" style:column-width="3.545cm"/>
    </style:style>
    <style:style style:name="co22" style:family="table-column">
      <style:table-column-properties fo:break-before="auto" style:column-width="2.223cm"/>
    </style:style>
    <style:style style:name="co23" style:family="table-column">
      <style:table-column-properties fo:break-before="auto" style:column-width="2.275cm"/>
    </style:style>
    <style:style style:name="co24" style:family="table-column">
      <style:table-column-properties fo:break-before="auto" style:column-width="3.387cm"/>
    </style:style>
    <style:style style:name="co25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79cm" fo:break-before="auto" style:use-optimal-row-height="true"/>
    </style:style>
    <style:style style:name="ro3" style:family="table-row">
      <style:table-row-properties style:row-height="0.487cm" fo:break-before="page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none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none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</style:style>
    <style:style style:name="ce4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</style:style>
    <style:style style:name="ce7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none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none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cell-protect="protected" style:print-content="true" fo:background-color="transparent" fo:wrap-option="wrap" fo:border="0.06pt solid #000000"/>
    </style:style>
    <style:style style:name="ce10" style:family="table-cell" style:parent-style-name="Default" style:data-style-name="N0">
      <style:table-cell-properties style:cell-protect="protected" style:print-content="true" fo:background-color="transparent" fo:border="0.06pt solid #000000"/>
    </style:style>
    <style:style style:name="ce11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border-left="0.06pt solid #000000" fo:border-right="0.06pt solid #000000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border-left="0.06pt solid #000000" fo:border-right="none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style:cell-protect="protected" style:print-content="true" fo:background-color="transparent"/>
    </style:style>
    <style:style style:name="ce16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</style:style>
    <style:style style:name="ce19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</style:style>
    <style:style style:name="ce22" style:family="table-cell" style:parent-style-name="Default" style:data-style-name="N122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122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122">
      <style:table-cell-properties fo:background-color="transparent" fo:border="0.06pt solid #000000"/>
    </style:style>
    <style:style style:name="ce25" style:family="table-cell" style:parent-style-name="Default" style:data-style-name="N122">
      <style:table-cell-properties fo:border-bottom="none" style:text-align-source="fix" style:repeat-content="false" fo:background-color="transparent" fo:border-left="0.06pt solid #000000" fo:border-right="none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122">
      <style:table-cell-properties fo:border-bottom="0.06pt solid #000000" style:text-align-source="fix" style:repeat-content="false" fo:background-color="transparent" fo:border-left="0.06pt solid #000000" fo:border-right="none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122">
      <style:table-cell-properties fo:border-bottom="none" style:text-align-source="fix" style:repeat-content="false" fo:background-color="transparent" fo:border-left="none" fo:border-right="none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122">
      <style:table-cell-properties fo:border-bottom="0.06pt solid #000000" style:text-align-source="fix" style:repeat-content="false" fo:background-color="transparent" fo:border-left="none" fo:border-right="none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122">
      <style:table-cell-properties fo:background-color="transparent"/>
    </style:style>
    <style:style style:name="ce30" style:family="table-cell" style:parent-style-name="Default" style:data-style-name="N1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1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122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122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122">
      <style:table-cell-properties fo:border-bottom="0.06pt solid #000000" style:text-align-source="fix" style:repeat-content="false" fo:background-color="transparent" fo:border-left="none" fo:border-right="0.06pt solid #000000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122">
      <style:table-cell-properties fo:background-color="transparent" fo:border="0.06pt solid #000000"/>
      <style:text-properties style:use-window-font-color="true"/>
    </style:style>
    <style:style style:name="ce36" style:family="table-cell" style:parent-style-name="Default" style:data-style-name="N123">
      <style:table-cell-properties fo:background-color="transparent" fo:border="0.06pt solid #000000"/>
    </style:style>
    <style:style style:name="ce37" style:family="table-cell" style:parent-style-name="Default" style:data-style-name="N122">
      <style:table-cell-properties fo:border-bottom="none" style:text-align-source="fix" style:repeat-content="false" fo:background-color="transparent" fo:border-left="0.06pt solid #000000" fo:border-right="0.06pt solid #000000" fo:border-top="none" style:vertical-align="automatic"/>
      <style:paragraph-properties fo:text-align="center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Excel_5f_BuiltIn_5f_Currency" style:data-style-name="N108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font-size="11pt" style:font-size-asian="11pt" style:font-size-complex="11pt"/>
    </style:style>
    <style:style style:name="ce40" style:family="table-cell" style:parent-style-name="Excel_5f_BuiltIn_5f_Currency" style:data-style-name="N108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41" style:family="table-cell" style:parent-style-name="Excel_5f_BuiltIn_5f_Currency" style:data-style-name="N108">
      <style:table-cell-properties style:cell-protect="protected" style:print-content="true" fo:background-color="transparent" style:vertical-align="automatic"/>
      <style:text-properties fo:font-size="11pt" style:font-size-asian="11pt" style:font-size-complex="11pt"/>
    </style:style>
    <style:style style:name="ce42" style:family="table-cell" style:parent-style-name="Default" style:data-style-name="N0">
      <style:table-cell-properties fo:background-color="transparent"/>
    </style:style>
    <style:style style:name="ce43" style:family="table-cell" style:parent-style-name="Default" style:data-style-name="N124">
      <style:table-cell-properties fo:background-color="transparent"/>
    </style:style>
    <style:style style:name="ce44" style:family="table-cell" style:parent-style-name="Default" style:data-style-name="N131">
      <style:table-cell-properties style:text-align-source="fix" style:repeat-content="false" fo:background-color="transparent" style:vertical-align="automatic"/>
      <style:paragraph-properties fo:text-align="center"/>
      <style:text-properties fo:color="#ffffff" fo:font-weight="bold" style:font-weight-asian="bold" style:font-weight-complex="bold"/>
    </style:style>
    <style:style style:name="ce45" style:family="table-cell" style:parent-style-name="Default" style:data-style-name="N131">
      <style:table-cell-properties fo:background-color="transparent"/>
      <style:text-properties fo:color="#ffffff"/>
    </style:style>
    <style:style style:name="ce46" style:family="table-cell" style:parent-style-name="Default">
      <style:table-cell-properties fo:background-color="transparent"/>
    </style:style>
  </office:automatic-styles>
  <office:body>
    <office:spreadsheet>
      <table:calculation-settings table:automatic-find-labels="false" table:use-regular-expressions="false" table:use-wildcards="true"/>
      <table:table table:name="LABORALES_FIJOS" table:style-name="ta1">
        <table:table-column table:style-name="co1" table:default-cell-style-name="ce6"/>
        <table:table-column table:style-name="co2" table:default-cell-style-name="ce15"/>
        <table:table-column table:style-name="co3" table:default-cell-style-name="ce21"/>
        <table:table-column table:style-name="co4" table:default-cell-style-name="ce29"/>
        <table:table-column table:style-name="co5" table:default-cell-style-name="ce21"/>
        <table:table-column table:style-name="co6" table:default-cell-style-name="ce29"/>
        <table:table-column table:style-name="co7" table:default-cell-style-name="ce29"/>
        <table:table-column table:style-name="co8" table:default-cell-style-name="ce29"/>
        <table:table-column table:style-name="co9" table:default-cell-style-name="ce29"/>
        <table:table-column table:style-name="co10" table:default-cell-style-name="ce29"/>
        <table:table-column table:style-name="co11" table:default-cell-style-name="ce29"/>
        <table:table-column table:style-name="co12" table:default-cell-style-name="ce29"/>
        <table:table-column table:style-name="co13" table:default-cell-style-name="ce29"/>
        <table:table-column table:style-name="co14" table:default-cell-style-name="ce29"/>
        <table:table-column table:style-name="co15" table:default-cell-style-name="ce29"/>
        <table:table-column table:style-name="co11" table:default-cell-style-name="ce29"/>
        <table:table-column table:style-name="co16" table:default-cell-style-name="ce29"/>
        <table:table-column table:style-name="co17" table:default-cell-style-name="ce29"/>
        <table:table-column table:style-name="co18" table:visibility="collapse" table:default-cell-style-name="ce29"/>
        <table:table-column table:style-name="co19" table:visibility="collapse" table:default-cell-style-name="ce42"/>
        <table:table-column table:style-name="co20" table:visibility="collapse" table:default-cell-style-name="ce41"/>
        <table:table-column table:style-name="co20" table:visibility="collapse" table:default-cell-style-name="ce42"/>
        <table:table-column table:style-name="co21" table:visibility="collapse" table:default-cell-style-name="ce45"/>
        <table:table-column table:style-name="co22" table:number-columns-repeated="211" table:default-cell-style-name="ce42"/>
        <table:table-column table:style-name="co23" table:number-columns-repeated="767" table:default-cell-style-name="ce42"/>
        <table:table-column table:style-name="co24" table:default-cell-style-name="ce42"/>
        <table:table-column table:style-name="co24" table:default-cell-style-name="ce46"/>
        <table:table-column table:style-name="co25" table:number-columns-repeated="19" table:default-cell-style-name="ce46"/>
        <table:table-row table:style-name="ro1">
          <table:table-cell table:style-name="ce1" office:value-type="string" calcext:value-type="string">
            <text:p>Nº</text:p>
          </table:table-cell>
          <table:table-cell table:style-name="ce7" office:value-type="string" calcext:value-type="string">
            <text:p>PUESTO DE TRABAJO</text:p>
          </table:table-cell>
          <table:table-cell table:style-name="ce16" office:value-type="string" calcext:value-type="string">
            <text:p>G</text:p>
          </table:table-cell>
          <table:table-cell table:style-name="ce22" office:value-type="string" calcext:value-type="string">
            <text:p>SUELDO</text:p>
          </table:table-cell>
          <table:table-cell table:style-name="ce16" office:value-type="string" calcext:value-type="string">
            <text:p>Nº TR.</text:p>
          </table:table-cell>
          <table:table-cell table:style-name="ce22" office:value-type="string" calcext:value-type="string">
            <text:p>IMPORTE</text:p>
          </table:table-cell>
          <table:table-cell table:style-name="ce32" office:value-type="string" calcext:value-type="string" table:number-columns-spanned="2" table:number-rows-spanned="1">
            <text:p>PAGAS EXTRAS</text:p>
          </table:table-cell>
          <table:covered-table-cell/>
          <table:table-cell table:style-name="ce22" office:value-type="string" calcext:value-type="string">
            <text:p>TOTAL</text:p>
          </table:table-cell>
          <table:table-cell table:number-columns-repeated="2" table:style-name="ce22" office:value-type="string" calcext:value-type="string">
            <text:p>COMP.</text:p>
          </table:table-cell>
          <table:table-cell table:style-name="ce22" office:value-type="string" calcext:value-type="string">
            <text:p>COMPL. ESPEC.</text:p>
          </table:table-cell>
          <table:table-cell table:style-name="ce27" office:value-type="string" calcext:value-type="string">
            <text:p>TOTAL</text:p>
          </table:table-cell>
          <table:table-cell table:style-name="ce22" office:value-type="string" calcext:value-type="string">
            <text:p>TOTAL</text:p>
          </table:table-cell>
          <table:table-cell table:style-name="ce22" office:value-type="string" calcext:value-type="string">
            <text:p>RESIDENCIA</text:p>
          </table:table-cell>
          <table:table-cell table:style-name="ce22" office:value-type="string" calcext:value-type="string">
            <text:p>PRODUCT.</text:p>
          </table:table-cell>
          <table:table-cell table:style-name="ce25" office:value-type="string" calcext:value-type="string">
            <text:p>TOTAL</text:p>
          </table:table-cell>
          <table:table-cell table:style-name="ce22" office:value-type="string" calcext:value-type="string">
            <text:p>SEG.</text:p>
          </table:table-cell>
          <table:table-cell table:style-name="ce38"/>
          <table:table-cell table:style-name="ce39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2" office:value-type="string" calcext:value-type="string">
            <text:p>TRABAJ.</text:p>
          </table:table-cell>
          <table:table-cell table:style-name="ce8"/>
          <table:table-cell table:style-name="ce17"/>
          <table:table-cell table:style-name="ce23" office:value-type="string" calcext:value-type="string">
            <text:p>BASICO</text:p>
          </table:table-cell>
          <table:table-cell table:style-name="ce17"/>
          <table:table-cell table:style-name="ce23" office:value-type="string" calcext:value-type="string">
            <text:p>TRIENIOS</text:p>
          </table:table-cell>
          <table:table-cell table:style-name="ce28" office:value-type="string" calcext:value-type="string">
            <text:p>S.+ANTIG.</text:p>
          </table:table-cell>
          <table:table-cell table:style-name="ce33" office:value-type="string" calcext:value-type="string">
            <text:p><text:s/>C.DEST.</text:p>
          </table:table-cell>
          <table:table-cell table:style-name="ce23" office:value-type="string" calcext:value-type="string">
            <text:p>BASICAS</text:p>
          </table:table-cell>
          <table:table-cell table:style-name="ce23" office:value-type="string" calcext:value-type="string">
            <text:p>DESTINO</text:p>
          </table:table-cell>
          <table:table-cell table:style-name="ce23" office:value-type="string" calcext:value-type="string">
            <text:p>ESPECIFICO</text:p>
          </table:table-cell>
          <table:table-cell table:style-name="ce23" office:value-type="string" calcext:value-type="string">
            <text:p>JUNIO/DCBRE</text:p>
          </table:table-cell>
          <table:table-cell table:style-name="ce28" office:value-type="string" calcext:value-type="string">
            <text:p>ESPECIFICO</text:p>
          </table:table-cell>
          <table:table-cell table:style-name="ce23" office:value-type="string" calcext:value-type="string">
            <text:p>COMPLEM.</text:p>
          </table:table-cell>
          <table:table-cell table:style-name="ce23"/>
          <table:table-cell table:style-name="ce23" office:value-type="string" calcext:value-type="string">
            <text:p>CONVENIO</text:p>
          </table:table-cell>
          <table:table-cell table:style-name="ce26" office:value-type="string" calcext:value-type="string">
            <text:p>GENERAL</text:p>
          </table:table-cell>
          <table:table-cell table:style-name="ce23" office:value-type="string" calcext:value-type="string">
            <text:p>SOCIAL</text:p>
          </table:table-cell>
          <table:table-cell table:style-name="ce38"/>
          <table:table-cell table:style-name="ce40" office:value-type="string" office:string-value="VACANTES" calcext:value-type="string">
            <text:p>VACANTES </text:p>
          </table:table-cell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1" calcext:value-type="float">
            <text:p>1</text:p>
          </table:table-cell>
          <table:table-cell table:style-name="ce9" office:value-type="string" calcext:value-type="string">
            <text:p>Aux. Notificación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9*10</text:p>
          </table:table-cell>
          <table:table-cell table:style-name="ce24" table:formula="of:=19.46*9*12+19.46*11" office:value-type="float" office:value="2315.74" calcext:value-type="float">
            <text:p>2.315,74 €</text:p>
          </table:table-cell>
          <table:table-cell table:style-name="ce24" table:formula="of:=(644.4+19.27*10)*2" office:value-type="float" office:value="1674.2" calcext:value-type="float">
            <text:p>1.674,20 €</text:p>
          </table:table-cell>
          <table:table-cell table:style-name="ce24" table:formula="of:=[.J3]/12*2" office:value-type="float" office:value="856.92" calcext:value-type="float">
            <text:p>856,92 €</text:p>
          </table:table-cell>
          <table:table-cell table:style-name="ce24" table:formula="of:=SUM([.D3]+[.F3]+[.G3])" office:value-type="float" office:value="11793.9" calcext:value-type="float">
            <text:p>11.793,90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35" office:value-type="float" office:value="2312.28" calcext:value-type="float">
            <text:p>2.312,28 €</text:p>
          </table:table-cell>
          <table:table-cell table:style-name="ce24" table:formula="of:=([.K3]/12)*2" office:value-type="float" office:value="385.38" calcext:value-type="float">
            <text:p>385,38 €</text:p>
          </table:table-cell>
          <table:table-cell table:style-name="ce24" table:formula="of:=[.K3]+[.L3]" office:value-type="float" office:value="2697.66" calcext:value-type="float">
            <text:p>2.697,66 €</text:p>
          </table:table-cell>
          <table:table-cell table:style-name="ce24" table:formula="of:=SUM([.H3]+[.J3]+[.M3])" office:value-type="float" office:value="8696.1" calcext:value-type="float">
            <text:p>8.696,10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3]+[.N3]+[.O3]" office:value-type="float" office:value="21730.68" calcext:value-type="float">
            <text:p>21.730,68 €</text:p>
          </table:table-cell>
          <table:table-cell table:style-name="ce24" table:formula="of:=([.P3]+[.Q3])*0.314" office:value-type="float" office:value="7336.06992" calcext:value-type="float">
            <text:p>7.336,07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2" calcext:value-type="float">
            <text:p>2</text:p>
          </table:table-cell>
          <table:table-cell table:style-name="ce9" office:value-type="string" calcext:value-type="string">
            <text:p>Aux. Notificación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9.46*7" office:value-type="float" office:value="136.22" calcext:value-type="float">
            <text:p>136,22 €</text:p>
          </table:table-cell>
          <table:table-cell table:style-name="ce24" table:formula="of:=(644.4)+(644.4+19.27)" office:value-type="float" office:value="1308.07" calcext:value-type="float">
            <text:p>1.308,07 €</text:p>
          </table:table-cell>
          <table:table-cell table:style-name="ce24" table:formula="of:=[.J4]/12*2" office:value-type="float" office:value="856.92" calcext:value-type="float">
            <text:p>856,92 €</text:p>
          </table:table-cell>
          <table:table-cell table:style-name="ce24" table:formula="of:=SUM([.D4]+[.F4]+[.G4])" office:value-type="float" office:value="9248.25" calcext:value-type="float">
            <text:p>9.248,25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2574.12" calcext:value-type="float">
            <text:p>2.574,12 €</text:p>
          </table:table-cell>
          <table:table-cell table:style-name="ce24" table:formula="of:=([.K4]/12)*2" office:value-type="float" office:value="429.02" calcext:value-type="float">
            <text:p>429,02 €</text:p>
          </table:table-cell>
          <table:table-cell table:style-name="ce24" table:formula="of:=[.K4]+[.L4]" office:value-type="float" office:value="3003.14" calcext:value-type="float">
            <text:p>3.003,14 €</text:p>
          </table:table-cell>
          <table:table-cell table:style-name="ce24" table:formula="of:=SUM([.H4]+[.J4]+[.M4])" office:value-type="float" office:value="9001.58" calcext:value-type="float">
            <text:p>9.001,58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4]+[.N4]+[.O4]" office:value-type="float" office:value="19490.51" calcext:value-type="float">
            <text:p>19.490,51 €</text:p>
          </table:table-cell>
          <table:table-cell table:style-name="ce24" table:formula="of:=([.P4]+[.Q4])*0.3275" office:value-type="float" office:value="6917.818525" calcext:value-type="float">
            <text:p>6.917,82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3" calcext:value-type="float">
            <text:p>3</text:p>
          </table:table-cell>
          <table:table-cell table:style-name="ce9" office:value-type="string" calcext:value-type="string">
            <text:p>Auxiliar Informacion Turistica</text:p>
          </table:table-cell>
          <table:table-cell table:style-name="ce18" office:value-type="string" calcext:value-type="string">
            <text:p>D</text:p>
          </table:table-cell>
          <table:table-cell table:style-name="ce24" table:formula="of:=7803.96/12*8" office:value-type="float" office:value="5202.64" calcext:value-type="float">
            <text:p>5.202,64 €</text:p>
          </table:table-cell>
          <table:table-cell table:style-name="ce18" office:value-type="float" office:value="0" calcext:value-type="float">
            <text:p>0</text:p>
          </table:table-cell>
          <table:table-cell table:style-name="ce24" office:value-type="float" office:value="0" calcext:value-type="float">
            <text:p>0,00 €</text:p>
          </table:table-cell>
          <table:table-cell table:style-name="ce24" table:formula="of:=(644.4*2)/12*8" office:value-type="float" office:value="859.2" calcext:value-type="float">
            <text:p>859,20 €</text:p>
          </table:table-cell>
          <table:table-cell table:style-name="ce24" table:formula="of:=[.J5]/12*2" office:value-type="float" office:value="571.28" calcext:value-type="float">
            <text:p>571,28 €</text:p>
          </table:table-cell>
          <table:table-cell table:style-name="ce24" table:formula="of:=SUM([.D5]+[.F5]+[.G5])" office:value-type="float" office:value="6061.84" calcext:value-type="float">
            <text:p>6.061,84 €</text:p>
          </table:table-cell>
          <table:table-cell table:style-name="ce24" table:formula="of:=5141.52/12*8" office:value-type="float" office:value="3427.68" calcext:value-type="float">
            <text:p>3.427,68 €</text:p>
          </table:table-cell>
          <table:table-cell table:style-name="ce24" table:formula="of:=2574.12/12*8" office:value-type="float" office:value="1716.08" calcext:value-type="float">
            <text:p>1.716,08 €</text:p>
          </table:table-cell>
          <table:table-cell table:style-name="ce24" table:formula="of:=([.K5]/12)*2" office:value-type="float" office:value="286.013333333333" calcext:value-type="float">
            <text:p>286,01 €</text:p>
          </table:table-cell>
          <table:table-cell table:style-name="ce24" table:formula="of:=[.K5]+[.L5]" office:value-type="float" office:value="2002.09333333333" calcext:value-type="float">
            <text:p>2.002,09 €</text:p>
          </table:table-cell>
          <table:table-cell table:style-name="ce24" table:formula="of:=SUM([.H5]+[.J5]+[.M5])" office:value-type="float" office:value="6001.05333333333" calcext:value-type="float">
            <text:p>6.001,05 €</text:p>
          </table:table-cell>
          <table:table-cell table:style-name="ce24" table:formula="of:=1240.68/12*8" office:value-type="float" office:value="827.12" calcext:value-type="float">
            <text:p>827,12 €</text:p>
          </table:table-cell>
          <table:table-cell table:style-name="ce24" table:formula="of:=1632.6/12*8" office:value-type="float" office:value="1088.4" calcext:value-type="float">
            <text:p>1.088,40 €</text:p>
          </table:table-cell>
          <table:table-cell table:style-name="ce24" table:formula="of:=[.I5]+[.N5]+[.O5]" office:value-type="float" office:value="12890.0133333333" calcext:value-type="float">
            <text:p>12.890,01 €</text:p>
          </table:table-cell>
          <table:table-cell table:style-name="ce24" table:formula="of:=([.P5]+[.Q5])*0.326" office:value-type="float" office:value="4556.96274666667" calcext:value-type="float">
            <text:p>4.556,96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4" calcext:value-type="float">
            <text:p>4</text:p>
          </table:table-cell>
          <table:table-cell table:style-name="ce10" office:value-type="string" calcext:value-type="string">
            <text:p>Conductor de 1ª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9.46*10" office:value-type="float" office:value="194.6" calcext:value-type="float">
            <text:p>194,60 €</text:p>
          </table:table-cell>
          <table:table-cell table:style-name="ce24" table:formula="of:=(644.4+19.27)*2" office:value-type="float" office:value="1327.34" calcext:value-type="float">
            <text:p>1.327,34 €</text:p>
          </table:table-cell>
          <table:table-cell table:style-name="ce24" table:formula="of:=[.J6]/12*2" office:value-type="float" office:value="856.92" calcext:value-type="float">
            <text:p>856,92 €</text:p>
          </table:table-cell>
          <table:table-cell table:style-name="ce24" table:formula="of:=SUM([.D6]+[.F6]+[.G6])" office:value-type="float" office:value="9325.9" calcext:value-type="float">
            <text:p>9.325,90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2574.12" calcext:value-type="float">
            <text:p>2.574,12 €</text:p>
          </table:table-cell>
          <table:table-cell table:style-name="ce24" table:formula="of:=([.K6]/12)*2" office:value-type="float" office:value="429.02" calcext:value-type="float">
            <text:p>429,02 €</text:p>
          </table:table-cell>
          <table:table-cell table:style-name="ce24" table:formula="of:=[.K6]+[.L6]" office:value-type="float" office:value="3003.14" calcext:value-type="float">
            <text:p>3.003,14 €</text:p>
          </table:table-cell>
          <table:table-cell table:style-name="ce24" table:formula="of:=SUM([.H6]+[.J6]+[.M6])" office:value-type="float" office:value="9001.58" calcext:value-type="float">
            <text:p>9.001,58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6]+[.N6]+[.O6]" office:value-type="float" office:value="19568.16" calcext:value-type="float">
            <text:p>19.568,16 €</text:p>
          </table:table-cell>
          <table:table-cell table:style-name="ce24" table:formula="of:=([.P6]+[.Q6])*0.3275" office:value-type="float" office:value="6943.2489" calcext:value-type="float">
            <text:p>6.943,2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5" calcext:value-type="float">
            <text:p>5</text:p>
          </table:table-cell>
          <table:table-cell table:style-name="ce10" office:value-type="string" calcext:value-type="string">
            <text:p>Conductor de 1ª Tractorista</text:p>
          </table:table-cell>
          <table:table-cell table:style-name="ce18" office:value-type="string" calcext:value-type="string">
            <text:p>D</text:p>
          </table:table-cell>
          <table:table-cell table:style-name="ce24" table:formula="of:=7803.96/12*8" office:value-type="float" office:value="5202.64" calcext:value-type="float">
            <text:p>5.202,64 €</text:p>
          </table:table-cell>
          <table:table-cell table:style-name="ce18" office:value-type="float" office:value="0" calcext:value-type="float">
            <text:p>0</text:p>
          </table:table-cell>
          <table:table-cell table:style-name="ce24" office:value-type="float" office:value="0" calcext:value-type="float">
            <text:p>0,00 €</text:p>
          </table:table-cell>
          <table:table-cell table:style-name="ce24" table:formula="of:=(644.4*2)/12*8" office:value-type="float" office:value="859.2" calcext:value-type="float">
            <text:p>859,20 €</text:p>
          </table:table-cell>
          <table:table-cell table:style-name="ce24" table:formula="of:=[.J7]/12*2" office:value-type="float" office:value="571.28" calcext:value-type="float">
            <text:p>571,28 €</text:p>
          </table:table-cell>
          <table:table-cell table:style-name="ce24" table:formula="of:=SUM([.D7]+[.F7]+[.G7])" office:value-type="float" office:value="6061.84" calcext:value-type="float">
            <text:p>6.061,84 €</text:p>
          </table:table-cell>
          <table:table-cell table:style-name="ce24" table:formula="of:=5141.52/12*8" office:value-type="float" office:value="3427.68" calcext:value-type="float">
            <text:p>3.427,68 €</text:p>
          </table:table-cell>
          <table:table-cell table:style-name="ce24" table:formula="of:=2574.12/12*8" office:value-type="float" office:value="1716.08" calcext:value-type="float">
            <text:p>1.716,08 €</text:p>
          </table:table-cell>
          <table:table-cell table:style-name="ce24" table:formula="of:=([.K7]/12)*2" office:value-type="float" office:value="286.013333333333" calcext:value-type="float">
            <text:p>286,01 €</text:p>
          </table:table-cell>
          <table:table-cell table:style-name="ce24" table:formula="of:=[.K7]+[.L7]" office:value-type="float" office:value="2002.09333333333" calcext:value-type="float">
            <text:p>2.002,09 €</text:p>
          </table:table-cell>
          <table:table-cell table:style-name="ce24" table:formula="of:=SUM([.H7]+[.J7]+[.M7])" office:value-type="float" office:value="6001.05333333333" calcext:value-type="float">
            <text:p>6.001,05 €</text:p>
          </table:table-cell>
          <table:table-cell table:style-name="ce24" table:formula="of:=1240.68/12*8" office:value-type="float" office:value="827.12" calcext:value-type="float">
            <text:p>827,12 €</text:p>
          </table:table-cell>
          <table:table-cell table:style-name="ce24" table:formula="of:=1632.6/12*8" office:value-type="float" office:value="1088.4" calcext:value-type="float">
            <text:p>1.088,40 €</text:p>
          </table:table-cell>
          <table:table-cell table:style-name="ce24" table:formula="of:=[.I7]+[.N7]+[.O7]" office:value-type="float" office:value="12890.0133333333" calcext:value-type="float">
            <text:p>12.890,01 €</text:p>
          </table:table-cell>
          <table:table-cell table:style-name="ce24" table:formula="of:=([.P7]+[.Q7])*0.3275" office:value-type="float" office:value="4577.93036666667" calcext:value-type="float">
            <text:p>4.577,93 €</text:p>
          </table:table-cell>
          <table:table-cell/>
          <table:table-cell table:style-name="ce41"/>
          <table:table-cell table:style-name="ce42"/>
          <table:table-cell/>
          <table:table-cell table:formula="of:=[.P7]+[.Q7]+[.R7]" office:value-type="currency" office:currency="EUR" office:value="18556.3437" calcext:value-type="currency">
            <text:p>18.556,34 €</text:p>
          </table:table-cell>
          <table:table-cell table:number-columns-repeated="978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6" calcext:value-type="float">
            <text:p>6</text:p>
          </table:table-cell>
          <table:table-cell table:style-name="ce9" office:value-type="string" calcext:value-type="string">
            <text:p>Monitor de Folklore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6*7</text:p>
          </table:table-cell>
          <table:table-cell table:style-name="ce24" table:formula="of:=19.46*6*12+19.46*5" office:value-type="float" office:value="1498.42" calcext:value-type="float">
            <text:p>1.498,42 €</text:p>
          </table:table-cell>
          <table:table-cell table:style-name="ce24" table:formula="of:=(644.4+19.27*6)+(644.4+19.27*7)" office:value-type="float" office:value="1539.31" calcext:value-type="float">
            <text:p>1.539,31 €</text:p>
          </table:table-cell>
          <table:table-cell table:style-name="ce24" table:formula="of:=[.J8]/12*2" office:value-type="float" office:value="856.92" calcext:value-type="float">
            <text:p>856,92 €</text:p>
          </table:table-cell>
          <table:table-cell table:style-name="ce24" table:formula="of:=SUM([.D8]+[.F8]+[.G8])" office:value-type="float" office:value="10841.69" calcext:value-type="float">
            <text:p>10.841,69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2574.12" calcext:value-type="float">
            <text:p>2.574,12 €</text:p>
          </table:table-cell>
          <table:table-cell table:style-name="ce24" table:formula="of:=([.K8]/12)*2" office:value-type="float" office:value="429.02" calcext:value-type="float">
            <text:p>429,02 €</text:p>
          </table:table-cell>
          <table:table-cell table:style-name="ce24" table:formula="of:=[.K8]+[.L8]" office:value-type="float" office:value="3003.14" calcext:value-type="float">
            <text:p>3.003,14 €</text:p>
          </table:table-cell>
          <table:table-cell table:style-name="ce24" table:formula="of:=SUM([.H8]+[.J8]+[.M8])" office:value-type="float" office:value="9001.58" calcext:value-type="float">
            <text:p>9.001,58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8]+[.N8]+[.O8]" office:value-type="float" office:value="21083.95" calcext:value-type="float">
            <text:p>21.083,95 €</text:p>
          </table:table-cell>
          <table:table-cell table:style-name="ce24" table:formula="of:=([.P8]+[.Q8])*0.3155" office:value-type="float" office:value="7167.071525" calcext:value-type="float">
            <text:p>7.167,07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7" calcext:value-type="float">
            <text:p>7</text:p>
          </table:table-cell>
          <table:table-cell table:style-name="ce9" office:value-type="string" calcext:value-type="string">
            <text:p>Técnico de Informática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9" calcext:value-type="float">
            <text:p>9</text:p>
          </table:table-cell>
          <table:table-cell table:style-name="ce24" table:formula="of:=19.46*9*12" office:value-type="float" office:value="2101.68" calcext:value-type="float">
            <text:p>2.101,68 €</text:p>
          </table:table-cell>
          <table:table-cell table:style-name="ce24" table:formula="of:=(644.4+19.27*9)*2" office:value-type="float" office:value="1635.66" calcext:value-type="float">
            <text:p>1.635,66 €</text:p>
          </table:table-cell>
          <table:table-cell table:style-name="ce24" table:formula="of:=[.J9]/12*2" office:value-type="float" office:value="856.92" calcext:value-type="float">
            <text:p>856,92 €</text:p>
          </table:table-cell>
          <table:table-cell table:style-name="ce24" table:formula="of:=SUM([.D9]+[.F9]+[.G9])" office:value-type="float" office:value="11541.3" calcext:value-type="float">
            <text:p>11.541,30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11137.68" calcext:value-type="float">
            <text:p>11.137,68 €</text:p>
          </table:table-cell>
          <table:table-cell table:style-name="ce24" table:formula="of:=([.K9]/12)*2" office:value-type="float" office:value="1856.28" calcext:value-type="float">
            <text:p>1.856,28 €</text:p>
          </table:table-cell>
          <table:table-cell table:style-name="ce24" table:formula="of:=[.K9]+[.L9]" office:value-type="float" office:value="12993.96" calcext:value-type="float">
            <text:p>12.993,96 €</text:p>
          </table:table-cell>
          <table:table-cell table:style-name="ce24" table:formula="of:=SUM([.H9]+[.J9]+[.M9])" office:value-type="float" office:value="18992.4" calcext:value-type="float">
            <text:p>18.992,40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9]+[.N9]+[.O9]" office:value-type="float" office:value="31774.38" calcext:value-type="float">
            <text:p>31.774,38 €</text:p>
          </table:table-cell>
          <table:table-cell table:style-name="ce24" table:formula="of:=([.Q9]+[.P9])*0.314" office:value-type="float" office:value="10489.79172" calcext:value-type="float">
            <text:p>10.489,79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8" calcext:value-type="float">
            <text:p>8</text:p>
          </table:table-cell>
          <table:table-cell table:style-name="ce9" office:value-type="string" calcext:value-type="string">
            <text:p>Conserje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5" calcext:value-type="float">
            <text:p>5</text:p>
          </table:table-cell>
          <table:table-cell table:style-name="ce24" table:formula="of:=14.65*5*12" office:value-type="float" office:value="879" calcext:value-type="float">
            <text:p>879,00 €</text:p>
          </table:table-cell>
          <table:table-cell table:style-name="ce24" table:formula="of:=(595.22+14.65*5)*2" office:value-type="float" office:value="1336.94" calcext:value-type="float">
            <text:p>1.336,94 €</text:p>
          </table:table-cell>
          <table:table-cell table:style-name="ce24" table:formula="of:=[.J10]/12*2" office:value-type="float" office:value="662.08" calcext:value-type="float">
            <text:p>662,08 €</text:p>
          </table:table-cell>
          <table:table-cell table:style-name="ce24" table:formula="of:=SUM([.D10]+[.F10]+[.G10])" office:value-type="float" office:value="9358.58" calcext:value-type="float">
            <text:p>9.358,5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0]/12)*2" office:value-type="float" office:value="231.54" calcext:value-type="float">
            <text:p>231,54 €</text:p>
          </table:table-cell>
          <table:table-cell table:style-name="ce24" table:formula="of:=[.K10]+[.L10]" office:value-type="float" office:value="1620.78" calcext:value-type="float">
            <text:p>1.620,78 €</text:p>
          </table:table-cell>
          <table:table-cell table:style-name="ce24" table:formula="of:=SUM([.H10]+[.J10]+[.M10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0]+[.N10]+[.O10]" office:value-type="float" office:value="16709.88" calcext:value-type="float">
            <text:p>16.709,88 €</text:p>
          </table:table-cell>
          <table:table-cell table:style-name="ce24" table:formula="of:=([.Q10]+[.P10])*0.314" office:value-type="float" office:value="5781.12936" calcext:value-type="float">
            <text:p>5.781,13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9" calcext:value-type="float">
            <text:p>9</text:p>
          </table:table-cell>
          <table:table-cell table:style-name="ce10" office:value-type="string" calcext:value-type="string">
            <text:p>Conserje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7" calcext:value-type="float">
            <text:p>7</text:p>
          </table:table-cell>
          <table:table-cell table:style-name="ce24" table:formula="of:=14.65*7*12" office:value-type="float" office:value="1230.6" calcext:value-type="float">
            <text:p>1.230,60 €</text:p>
          </table:table-cell>
          <table:table-cell table:style-name="ce24" table:formula="of:=(595.22+14.65*7)*2" office:value-type="float" office:value="1395.54" calcext:value-type="float">
            <text:p>1.395,54 €</text:p>
          </table:table-cell>
          <table:table-cell table:style-name="ce24" table:formula="of:=[.J11]/12*2" office:value-type="float" office:value="662.08" calcext:value-type="float">
            <text:p>662,08 €</text:p>
          </table:table-cell>
          <table:table-cell table:style-name="ce24" table:formula="of:=SUM([.D11]+[.F11]+[.G11])" office:value-type="float" office:value="9768.78" calcext:value-type="float">
            <text:p>9.768,7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1]/12)*2" office:value-type="float" office:value="231.54" calcext:value-type="float">
            <text:p>231,54 €</text:p>
          </table:table-cell>
          <table:table-cell table:style-name="ce24" table:formula="of:=[.K11]+[.L11]" office:value-type="float" office:value="1620.78" calcext:value-type="float">
            <text:p>1.620,78 €</text:p>
          </table:table-cell>
          <table:table-cell table:style-name="ce24" table:formula="of:=SUM([.H11]+[.J11]+[.M11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1]+[.N11]+[.O11]" office:value-type="float" office:value="17120.08" calcext:value-type="float">
            <text:p>17.120,08 €</text:p>
          </table:table-cell>
          <table:table-cell table:style-name="ce24" table:formula="of:=([.P11]+[.Q11])*0.314" office:value-type="float" office:value="5909.93216" calcext:value-type="float">
            <text:p>5.909,93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10" calcext:value-type="float">
            <text:p>10</text:p>
          </table:table-cell>
          <table:table-cell table:style-name="ce9" office:value-type="string" calcext:value-type="string">
            <text:p>Conserje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0" calcext:value-type="float">
            <text:p>0</text:p>
          </table:table-cell>
          <table:table-cell table:style-name="ce24" office:value-type="float" office:value="0" calcext:value-type="float">
            <text:p>0,00 €</text:p>
          </table:table-cell>
          <table:table-cell table:style-name="ce24" table:formula="of:=(595.22*2)" office:value-type="float" office:value="1190.44" calcext:value-type="float">
            <text:p>1.190,44 €</text:p>
          </table:table-cell>
          <table:table-cell table:style-name="ce24" table:formula="of:=[.J12]/12*2" office:value-type="float" office:value="662.08" calcext:value-type="float">
            <text:p>662,08 €</text:p>
          </table:table-cell>
          <table:table-cell table:style-name="ce24" table:formula="of:=SUM([.D12]+[.F12]+[.G12])" office:value-type="float" office:value="8333.08" calcext:value-type="float">
            <text:p>8.333,0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2]/12)*2" office:value-type="float" office:value="231.54" calcext:value-type="float">
            <text:p>231,54 €</text:p>
          </table:table-cell>
          <table:table-cell table:style-name="ce24" table:formula="of:=[.K12]+[.L12]" office:value-type="float" office:value="1620.78" calcext:value-type="float">
            <text:p>1.620,78 €</text:p>
          </table:table-cell>
          <table:table-cell table:style-name="ce24" table:formula="of:=SUM([.H12]+[.J12]+[.M12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2]+[.N12]+[.O12]" office:value-type="float" office:value="15684.38" calcext:value-type="float">
            <text:p>15.684,38 €</text:p>
          </table:table-cell>
          <table:table-cell table:style-name="ce24" table:formula="of:=([.Q12]+[.P12])*0.314" office:value-type="float" office:value="5459.12236" calcext:value-type="float">
            <text:p>5.459,12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11" calcext:value-type="float">
            <text:p>11</text:p>
          </table:table-cell>
          <table:table-cell table:style-name="ce9" office:value-type="string" calcext:value-type="string">
            <text:p>Limpiador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7" calcext:value-type="float">
            <text:p>7</text:p>
          </table:table-cell>
          <table:table-cell table:style-name="ce24" table:formula="of:=14.65*7*12" office:value-type="float" office:value="1230.6" calcext:value-type="float">
            <text:p>1.230,60 €</text:p>
          </table:table-cell>
          <table:table-cell table:style-name="ce24" table:formula="of:=(595.22+14.65*7)*2" office:value-type="float" office:value="1395.54" calcext:value-type="float">
            <text:p>1.395,54 €</text:p>
          </table:table-cell>
          <table:table-cell table:style-name="ce24" table:formula="of:=[.J13]/12*2" office:value-type="float" office:value="662.08" calcext:value-type="float">
            <text:p>662,08 €</text:p>
          </table:table-cell>
          <table:table-cell table:style-name="ce24" table:formula="of:=SUM([.D13]+[.F13]+[.G13])" office:value-type="float" office:value="9768.78" calcext:value-type="float">
            <text:p>9.768,7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3]/12)*2" office:value-type="float" office:value="231.54" calcext:value-type="float">
            <text:p>231,54 €</text:p>
          </table:table-cell>
          <table:table-cell table:style-name="ce24" table:formula="of:=[.K13]+[.L13]" office:value-type="float" office:value="1620.78" calcext:value-type="float">
            <text:p>1.620,78 €</text:p>
          </table:table-cell>
          <table:table-cell table:style-name="ce24" table:formula="of:=SUM([.H13]+[.J13]+[.M13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3]+[.N13]+[.O13]" office:value-type="float" office:value="17120.08" calcext:value-type="float">
            <text:p>17.120,08 €</text:p>
          </table:table-cell>
          <table:table-cell table:style-name="ce24" table:formula="of:=([.Q13]+[.P13])*0.335" office:value-type="float" office:value="6305.1824" calcext:value-type="float">
            <text:p>6.305,18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12" calcext:value-type="float">
            <text:p>12</text:p>
          </table:table-cell>
          <table:table-cell table:style-name="ce9" office:value-type="string" calcext:value-type="string">
            <text:p>Limpiador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9" calcext:value-type="float">
            <text:p>9</text:p>
          </table:table-cell>
          <table:table-cell table:style-name="ce24" table:formula="of:=14.65*9*12" office:value-type="float" office:value="1582.2" calcext:value-type="float">
            <text:p>1.582,20 €</text:p>
          </table:table-cell>
          <table:table-cell table:style-name="ce24" table:formula="of:=(595.22+14.65*9)*2" office:value-type="float" office:value="1454.14" calcext:value-type="float">
            <text:p>1.454,14 €</text:p>
          </table:table-cell>
          <table:table-cell table:style-name="ce24" table:formula="of:=[.J14]/12*2" office:value-type="float" office:value="662.08" calcext:value-type="float">
            <text:p>662,08 €</text:p>
          </table:table-cell>
          <table:table-cell table:style-name="ce24" table:formula="of:=SUM([.D14]+[.F14]+[.G14])" office:value-type="float" office:value="10178.98" calcext:value-type="float">
            <text:p>10.178,9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4]/12)*2" office:value-type="float" office:value="231.54" calcext:value-type="float">
            <text:p>231,54 €</text:p>
          </table:table-cell>
          <table:table-cell table:style-name="ce24" table:formula="of:=[.K14]+[.L14]" office:value-type="float" office:value="1620.78" calcext:value-type="float">
            <text:p>1.620,78 €</text:p>
          </table:table-cell>
          <table:table-cell table:style-name="ce24" table:formula="of:=SUM([.H14]+[.J14]+[.M14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4]+[.N14]+[.O14]" office:value-type="float" office:value="17530.28" calcext:value-type="float">
            <text:p>17.530,28 €</text:p>
          </table:table-cell>
          <table:table-cell table:style-name="ce24" table:formula="of:=([.Q14]+[.P14])*0.335" office:value-type="float" office:value="6442.5994" calcext:value-type="float">
            <text:p>6.442,60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13" calcext:value-type="float">
            <text:p>13</text:p>
          </table:table-cell>
          <table:table-cell table:style-name="ce9" office:value-type="string" calcext:value-type="string">
            <text:p>Limpiador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3" calcext:value-type="float">
            <text:p>3</text:p>
          </table:table-cell>
          <table:table-cell table:style-name="ce24" table:formula="of:=14.65*3*12" office:value-type="float" office:value="527.4" calcext:value-type="float">
            <text:p>527,40 €</text:p>
          </table:table-cell>
          <table:table-cell table:style-name="ce24" table:formula="of:=(595.22+14.65*3)*2" office:value-type="float" office:value="1278.34" calcext:value-type="float">
            <text:p>1.278,34 €</text:p>
          </table:table-cell>
          <table:table-cell table:style-name="ce24" table:formula="of:=[.J15]/12*2" office:value-type="float" office:value="662.08" calcext:value-type="float">
            <text:p>662,08 €</text:p>
          </table:table-cell>
          <table:table-cell table:style-name="ce24" table:formula="of:=SUM([.D15]+[.F15]+[.G15])" office:value-type="float" office:value="8948.38" calcext:value-type="float">
            <text:p>8.948,3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5]/12)*2" office:value-type="float" office:value="231.54" calcext:value-type="float">
            <text:p>231,54 €</text:p>
          </table:table-cell>
          <table:table-cell table:style-name="ce24" table:formula="of:=[.K15]+[.L15]" office:value-type="float" office:value="1620.78" calcext:value-type="float">
            <text:p>1.620,78 €</text:p>
          </table:table-cell>
          <table:table-cell table:style-name="ce24" table:formula="of:=SUM([.H15]+[.J15]+[.M15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5]+[.N15]+[.O15]" office:value-type="float" office:value="16299.68" calcext:value-type="float">
            <text:p>16.299,68 €</text:p>
          </table:table-cell>
          <table:table-cell table:style-name="ce24" table:formula="of:=([.Q15]+[.P15])*0.335" office:value-type="float" office:value="6030.3484" calcext:value-type="float">
            <text:p>6.030,3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14" calcext:value-type="float">
            <text:p>14</text:p>
          </table:table-cell>
          <table:table-cell table:style-name="ce9" office:value-type="string" calcext:value-type="string">
            <text:p>Limpiador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4.65*11" office:value-type="float" office:value="161.15" calcext:value-type="float">
            <text:p>161,15 €</text:p>
          </table:table-cell>
          <table:table-cell table:style-name="ce24" table:formula="of:=(595.22+14.65)*2" office:value-type="float" office:value="1219.74" calcext:value-type="float">
            <text:p>1.219,74 €</text:p>
          </table:table-cell>
          <table:table-cell table:style-name="ce24" table:formula="of:=[.J16]/12*2" office:value-type="float" office:value="662.08" calcext:value-type="float">
            <text:p>662,08 €</text:p>
          </table:table-cell>
          <table:table-cell table:style-name="ce24" table:formula="of:=SUM([.D16]+[.F16]+[.G16])" office:value-type="float" office:value="8523.53" calcext:value-type="float">
            <text:p>8.523,53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6]/12)*2" office:value-type="float" office:value="231.54" calcext:value-type="float">
            <text:p>231,54 €</text:p>
          </table:table-cell>
          <table:table-cell table:style-name="ce24" table:formula="of:=[.K16]+[.L16]" office:value-type="float" office:value="1620.78" calcext:value-type="float">
            <text:p>1.620,78 €</text:p>
          </table:table-cell>
          <table:table-cell table:style-name="ce24" table:formula="of:=SUM([.H16]+[.J16]+[.M16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6]+[.N16]+[.O16]" office:value-type="float" office:value="15874.83" calcext:value-type="float">
            <text:p>15.874,83 €</text:p>
          </table:table-cell>
          <table:table-cell table:style-name="ce24" table:formula="of:=([.Q16]+[.P16])*0.335" office:value-type="float" office:value="5888.02365" calcext:value-type="float">
            <text:p>5.888,02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15" calcext:value-type="float">
            <text:p>15</text:p>
          </table:table-cell>
          <table:table-cell table:style-name="ce9" office:value-type="string" calcext:value-type="string">
            <text:p>Limpiadora 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5" calcext:value-type="float">
            <text:p>5</text:p>
          </table:table-cell>
          <table:table-cell table:style-name="ce24" table:formula="of:=14.65*5*12" office:value-type="float" office:value="879" calcext:value-type="float">
            <text:p>879,00 €</text:p>
          </table:table-cell>
          <table:table-cell table:style-name="ce24" table:formula="of:=(595.22+14.65*5)*2" office:value-type="float" office:value="1336.94" calcext:value-type="float">
            <text:p>1.336,94 €</text:p>
          </table:table-cell>
          <table:table-cell table:style-name="ce24" table:formula="of:=[.J17]/12*2" office:value-type="float" office:value="662.08" calcext:value-type="float">
            <text:p>662,08 €</text:p>
          </table:table-cell>
          <table:table-cell table:style-name="ce24" table:formula="of:=SUM([.D17]+[.F17]+[.G17])" office:value-type="float" office:value="9358.58" calcext:value-type="float">
            <text:p>9.358,5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7]/12)*2" office:value-type="float" office:value="231.54" calcext:value-type="float">
            <text:p>231,54 €</text:p>
          </table:table-cell>
          <table:table-cell table:style-name="ce24" table:formula="of:=[.K17]+[.L17]" office:value-type="float" office:value="1620.78" calcext:value-type="float">
            <text:p>1.620,78 €</text:p>
          </table:table-cell>
          <table:table-cell table:style-name="ce24" table:formula="of:=SUM([.H17]+[.J17]+[.M17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7]+[.N17]+[.O17]" office:value-type="float" office:value="16709.88" calcext:value-type="float">
            <text:p>16.709,88 €</text:p>
          </table:table-cell>
          <table:table-cell table:style-name="ce24" table:formula="of:=([.Q17]+[.P17])*0.335" office:value-type="float" office:value="6167.7654" calcext:value-type="float">
            <text:p>6.167,77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16" calcext:value-type="float">
            <text:p>16</text:p>
          </table:table-cell>
          <table:table-cell table:style-name="ce9" office:value-type="string" calcext:value-type="string">
            <text:p>Limpiadora 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4.65*9" office:value-type="float" office:value="131.85" calcext:value-type="float">
            <text:p>131,85 €</text:p>
          </table:table-cell>
          <table:table-cell table:style-name="ce24" table:formula="of:=(595.22+14.65)*2" office:value-type="float" office:value="1219.74" calcext:value-type="float">
            <text:p>1.219,74 €</text:p>
          </table:table-cell>
          <table:table-cell table:style-name="ce24" table:formula="of:=[.J18]/12*2" office:value-type="float" office:value="662.08" calcext:value-type="float">
            <text:p>662,08 €</text:p>
          </table:table-cell>
          <table:table-cell table:style-name="ce24" table:formula="of:=SUM([.D18]+[.F18]+[.G18])" office:value-type="float" office:value="8494.23" calcext:value-type="float">
            <text:p>8.494,23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8]/12)*2" office:value-type="float" office:value="231.54" calcext:value-type="float">
            <text:p>231,54 €</text:p>
          </table:table-cell>
          <table:table-cell table:style-name="ce24" table:formula="of:=[.K18]+[.L18]" office:value-type="float" office:value="1620.78" calcext:value-type="float">
            <text:p>1.620,78 €</text:p>
          </table:table-cell>
          <table:table-cell table:style-name="ce24" table:formula="of:=SUM([.H18]+[.J18]+[.M18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8]+[.N18]+[.O18]" office:value-type="float" office:value="15845.53" calcext:value-type="float">
            <text:p>15.845,53 €</text:p>
          </table:table-cell>
          <table:table-cell table:style-name="ce24" table:formula="of:=([.Q18]+[.P18])*0.335" office:value-type="float" office:value="5878.20815" calcext:value-type="float">
            <text:p>5.878,21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7" calcext:value-type="float">
            <text:p>17</text:p>
          </table:table-cell>
          <table:table-cell table:style-name="ce10" office:value-type="string" calcext:value-type="string">
            <text:p>Oficial 2ª Mecánico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9" calcext:value-type="float">
            <text:p>9</text:p>
          </table:table-cell>
          <table:table-cell table:style-name="ce24" table:formula="of:=14.65*9*12" office:value-type="float" office:value="1582.2" calcext:value-type="float">
            <text:p>1.582,20 €</text:p>
          </table:table-cell>
          <table:table-cell table:style-name="ce24" table:formula="of:=(595.22+14.65*9)*2" office:value-type="float" office:value="1454.14" calcext:value-type="float">
            <text:p>1.454,14 €</text:p>
          </table:table-cell>
          <table:table-cell table:style-name="ce24" table:formula="of:=[.J19]/12*2" office:value-type="float" office:value="662.08" calcext:value-type="float">
            <text:p>662,08 €</text:p>
          </table:table-cell>
          <table:table-cell table:style-name="ce24" table:formula="of:=SUM([.D19]+[.F19]+[.G19])" office:value-type="float" office:value="10178.98" calcext:value-type="float">
            <text:p>10.178,9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2175.56" calcext:value-type="float">
            <text:p>12.175,56 €</text:p>
          </table:table-cell>
          <table:table-cell table:style-name="ce24" table:formula="of:=([.K19]/12)*2" office:value-type="float" office:value="2029.26" calcext:value-type="float">
            <text:p>2.029,26 €</text:p>
          </table:table-cell>
          <table:table-cell table:style-name="ce24" table:formula="of:=[.K19]+[.L19]" office:value-type="float" office:value="14204.82" calcext:value-type="float">
            <text:p>14.204,82 €</text:p>
          </table:table-cell>
          <table:table-cell table:style-name="ce24" table:formula="of:=SUM([.H19]+[.J19]+[.M19])" office:value-type="float" office:value="18839.38" calcext:value-type="float">
            <text:p>18.839,38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9]+[.N19]+[.O19]" office:value-type="float" office:value="30114.32" calcext:value-type="float">
            <text:p>30.114,32 €</text:p>
          </table:table-cell>
          <table:table-cell table:style-name="ce24" table:formula="of:=([.P19]+[.Q19])*0.366" office:value-type="float" office:value="11644.53888" calcext:value-type="float">
            <text:p>11.644,54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8" calcext:value-type="float">
            <text:p>18</text:p>
          </table:table-cell>
          <table:table-cell table:style-name="ce10" office:value-type="string" calcext:value-type="string">
            <text:p>Oficial 2ª Mecánico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0" calcext:value-type="float">
            <text:p>0</text:p>
          </table:table-cell>
          <table:table-cell table:style-name="ce24" office:value-type="float" office:value="0" calcext:value-type="float">
            <text:p>0,00 €</text:p>
          </table:table-cell>
          <table:table-cell table:style-name="ce24" table:formula="of:=(595.22)*2" office:value-type="float" office:value="1190.44" calcext:value-type="float">
            <text:p>1.190,44 €</text:p>
          </table:table-cell>
          <table:table-cell table:style-name="ce24" table:formula="of:=[.J20]/12*2" office:value-type="float" office:value="662.08" calcext:value-type="float">
            <text:p>662,08 €</text:p>
          </table:table-cell>
          <table:table-cell table:style-name="ce24" table:formula="of:=SUM([.D20]+[.F20]+[.G20])" office:value-type="float" office:value="8333.08" calcext:value-type="float">
            <text:p>8.333,0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20]/12)*2" office:value-type="float" office:value="231.54" calcext:value-type="float">
            <text:p>231,54 €</text:p>
          </table:table-cell>
          <table:table-cell table:style-name="ce24" table:formula="of:=[.K20]+[.L20]" office:value-type="float" office:value="1620.78" calcext:value-type="float">
            <text:p>1.620,78 €</text:p>
          </table:table-cell>
          <table:table-cell table:style-name="ce24" table:formula="of:=SUM([.H20]+[.J20]+[.M20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20]+[.N20]+[.O20]" office:value-type="float" office:value="15684.38" calcext:value-type="float">
            <text:p>15.684,38 €</text:p>
          </table:table-cell>
          <table:table-cell table:style-name="ce24" table:formula="of:=([.P20]+[.Q20])*0.366" office:value-type="float" office:value="6363.18084" calcext:value-type="float">
            <text:p>6.363,18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3">
          <table:table-cell table:style-name="ce4" office:value-type="string" calcext:value-type="string">
            <text:p>Nº</text:p>
          </table:table-cell>
          <table:table-cell table:style-name="ce11" office:value-type="string" calcext:value-type="string">
            <text:p>PUESTO DE TRABAJO</text:p>
          </table:table-cell>
          <table:table-cell table:style-name="ce16" office:value-type="string" calcext:value-type="string">
            <text:p>G</text:p>
          </table:table-cell>
          <table:table-cell table:style-name="ce22" office:value-type="string" calcext:value-type="string">
            <text:p>SUELDO</text:p>
          </table:table-cell>
          <table:table-cell table:style-name="ce4" office:value-type="string" calcext:value-type="string">
            <text:p>Nº TR.</text:p>
          </table:table-cell>
          <table:table-cell table:style-name="ce22" office:value-type="string" calcext:value-type="string">
            <text:p>IMPORTE</text:p>
          </table:table-cell>
          <table:table-cell table:style-name="ce32" office:value-type="string" calcext:value-type="string" table:number-columns-spanned="2" table:number-rows-spanned="1">
            <text:p>PAGAS EXTRAS</text:p>
          </table:table-cell>
          <table:covered-table-cell/>
          <table:table-cell table:style-name="ce22" office:value-type="string" calcext:value-type="string">
            <text:p>TOTAL</text:p>
          </table:table-cell>
          <table:table-cell table:style-name="ce27" office:value-type="string" calcext:value-type="string">
            <text:p>COMP.</text:p>
          </table:table-cell>
          <table:table-cell table:style-name="ce22" office:value-type="string" calcext:value-type="string">
            <text:p>COMP.</text:p>
          </table:table-cell>
          <table:table-cell table:style-name="ce27" office:value-type="string" calcext:value-type="string">
            <text:p>COMPL. ESPEC.</text:p>
          </table:table-cell>
          <table:table-cell table:number-columns-repeated="2" table:style-name="ce22" office:value-type="string" calcext:value-type="string">
            <text:p>TOTAL</text:p>
          </table:table-cell>
          <table:table-cell table:style-name="ce27" office:value-type="string" calcext:value-type="string">
            <text:p>RESIDENCIA</text:p>
          </table:table-cell>
          <table:table-cell table:style-name="ce22" office:value-type="string" calcext:value-type="string">
            <text:p>PRODUCT.</text:p>
          </table:table-cell>
          <table:table-cell table:style-name="ce25" office:value-type="string" calcext:value-type="string">
            <text:p>TOTAL</text:p>
          </table:table-cell>
          <table:table-cell table:style-name="ce22" office:value-type="string" calcext:value-type="string">
            <text:p>SEG.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5" office:value-type="string" calcext:value-type="string">
            <text:p>TRABAJ.</text:p>
          </table:table-cell>
          <table:table-cell table:style-name="ce12"/>
          <table:table-cell table:style-name="ce17"/>
          <table:table-cell table:style-name="ce23" office:value-type="string" calcext:value-type="string">
            <text:p>BASICO</text:p>
          </table:table-cell>
          <table:table-cell table:style-name="ce5"/>
          <table:table-cell table:style-name="ce23" office:value-type="string" calcext:value-type="string">
            <text:p>TRIENIOS</text:p>
          </table:table-cell>
          <table:table-cell table:style-name="ce28" office:value-type="string" calcext:value-type="string">
            <text:p>S.+ANTIG.</text:p>
          </table:table-cell>
          <table:table-cell table:style-name="ce33" office:value-type="string" calcext:value-type="string">
            <text:p><text:s/>C.DEST.</text:p>
          </table:table-cell>
          <table:table-cell table:style-name="ce23" office:value-type="string" calcext:value-type="string">
            <text:p>BASICAS</text:p>
          </table:table-cell>
          <table:table-cell table:style-name="ce28" office:value-type="string" calcext:value-type="string">
            <text:p>DESTINO</text:p>
          </table:table-cell>
          <table:table-cell table:style-name="ce23" office:value-type="string" calcext:value-type="string">
            <text:p>ESPECIFICO</text:p>
          </table:table-cell>
          <table:table-cell table:style-name="ce28" office:value-type="string" calcext:value-type="string">
            <text:p>JUNIO/DCBRE</text:p>
          </table:table-cell>
          <table:table-cell table:style-name="ce23" office:value-type="string" calcext:value-type="string">
            <text:p>ESPECIFICO</text:p>
          </table:table-cell>
          <table:table-cell table:style-name="ce23" office:value-type="string" calcext:value-type="string">
            <text:p>COMPLEM.</text:p>
          </table:table-cell>
          <table:table-cell table:style-name="ce28"/>
          <table:table-cell table:style-name="ce23" office:value-type="string" calcext:value-type="string">
            <text:p>CONVENIO</text:p>
          </table:table-cell>
          <table:table-cell table:style-name="ce26" office:value-type="string" calcext:value-type="string">
            <text:p>GENERAL</text:p>
          </table:table-cell>
          <table:table-cell table:style-name="ce23" office:value-type="string" calcext:value-type="string">
            <text:p>SOCIAL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10" office:value-type="string" calcext:value-type="string">
            <text:p>Trabajadora Social</text:p>
          </table:table-cell>
          <table:table-cell table:style-name="ce18" office:value-type="string" calcext:value-type="string">
            <text:p>B</text:p>
          </table:table-cell>
          <table:table-cell table:style-name="ce24" office:value-type="float" office:value="12488.28" calcext:value-type="float">
            <text:p>12.488,28 €</text:p>
          </table:table-cell>
          <table:table-cell table:style-name="ce18" office:value-type="float" office:value="7" calcext:value-type="float">
            <text:p>7</text:p>
          </table:table-cell>
          <table:table-cell table:style-name="ce24" table:formula="of:=37.78*7*12" office:value-type="float" office:value="3173.52" calcext:value-type="float">
            <text:p>3.173,52 €</text:p>
          </table:table-cell>
          <table:table-cell table:style-name="ce24" table:formula="of:=(759+27.54*7)*2" office:value-type="float" office:value="1903.56" calcext:value-type="float">
            <text:p>1.903,56 €</text:p>
          </table:table-cell>
          <table:table-cell table:style-name="ce24" table:formula="of:=[.J23]/12*2" office:value-type="float" office:value="1515.44" calcext:value-type="float">
            <text:p>1.515,44 €</text:p>
          </table:table-cell>
          <table:table-cell table:style-name="ce24" table:formula="of:=SUM([.D23]+[.F23]+[.G23])" office:value-type="float" office:value="17565.36" calcext:value-type="float">
            <text:p>17.565,36 €</text:p>
          </table:table-cell>
          <table:table-cell table:style-name="ce24" office:value-type="float" office:value="9092.64" calcext:value-type="float">
            <text:p>9.092,64 €</text:p>
          </table:table-cell>
          <table:table-cell table:style-name="ce24" office:value-type="float" office:value="8482.32" calcext:value-type="float">
            <text:p>8.482,32 €</text:p>
          </table:table-cell>
          <table:table-cell table:style-name="ce24" table:formula="of:=([.K23]/12)*2" office:value-type="float" office:value="1413.72" calcext:value-type="float">
            <text:p>1.413,72 €</text:p>
          </table:table-cell>
          <table:table-cell table:style-name="ce24" table:formula="of:=[.K23]+[.L23]" office:value-type="float" office:value="9896.04" calcext:value-type="float">
            <text:p>9.896,04 €</text:p>
          </table:table-cell>
          <table:table-cell table:style-name="ce24" table:formula="of:=SUM([.H23]+[.J23]+[.M23])" office:value-type="float" office:value="20504.12" calcext:value-type="float">
            <text:p>20.504,12 €</text:p>
          </table:table-cell>
          <table:table-cell table:style-name="ce24" office:value-type="float" office:value="1825.68" calcext:value-type="float">
            <text:p>1.825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23]+[.N23]+[.O23]" office:value-type="float" office:value="39895.16" calcext:value-type="float">
            <text:p>39.895,16 €</text:p>
          </table:table-cell>
          <table:table-cell table:style-name="ce24" table:formula="of:=([.P23]+[.Q23])*0.314" office:value-type="float" office:value="13039.71664" calcext:value-type="float">
            <text:p>13.039,72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" calcext:value-type="float">
            <text:p>2</text:p>
          </table:table-cell>
          <table:table-cell table:style-name="ce10" office:value-type="string" calcext:value-type="string">
            <text:p>Tec. Integracion Social</text:p>
          </table:table-cell>
          <table:table-cell table:style-name="ce18" office:value-type="string" calcext:value-type="string">
            <text:p>C</text:p>
          </table:table-cell>
          <table:table-cell table:style-name="ce24" table:formula="of:=9376.68/12*8" office:value-type="float" office:value="6251.12" calcext:value-type="float">
            <text:p>6.251,12 €</text:p>
          </table:table-cell>
          <table:table-cell table:style-name="ce18" office:value-type="float" office:value="0" calcext:value-type="float">
            <text:p>0</text:p>
          </table:table-cell>
          <table:table-cell table:style-name="ce24" office:value-type="float" office:value="0" calcext:value-type="float">
            <text:p>0,00 €</text:p>
          </table:table-cell>
          <table:table-cell table:style-name="ce24" table:formula="of:=(675.35)*2/12*8" office:value-type="float" office:value="900.466666666667" calcext:value-type="float">
            <text:p>900,47 €</text:p>
          </table:table-cell>
          <table:table-cell table:style-name="ce24" table:formula="of:=[.J24]/12*2" office:value-type="float" office:value="737.733333333333" calcext:value-type="float">
            <text:p>737,73 €</text:p>
          </table:table-cell>
          <table:table-cell table:style-name="ce24" table:formula="of:=SUM([.D24]+[.F24]+[.G24])" office:value-type="float" office:value="7151.58666666667" calcext:value-type="float">
            <text:p>7.151,59 €</text:p>
          </table:table-cell>
          <table:table-cell table:style-name="ce24" table:formula="of:=6639.6/12*8" office:value-type="float" office:value="4426.4" calcext:value-type="float">
            <text:p>4.426,40 €</text:p>
          </table:table-cell>
          <table:table-cell table:style-name="ce24" table:formula="of:=4532.76/12*8" office:value-type="float" office:value="3021.84" calcext:value-type="float">
            <text:p>3.021,84 €</text:p>
          </table:table-cell>
          <table:table-cell table:style-name="ce24" table:formula="of:=([.K24]/12)*2" office:value-type="float" office:value="503.64" calcext:value-type="float">
            <text:p>503,64 €</text:p>
          </table:table-cell>
          <table:table-cell table:style-name="ce24" table:formula="of:=[.K24]+[.L24]" office:value-type="float" office:value="3525.48" calcext:value-type="float">
            <text:p>3.525,48 €</text:p>
          </table:table-cell>
          <table:table-cell table:style-name="ce24" table:formula="of:=SUM([.H24]+[.J24]+[.M24])" office:value-type="float" office:value="8689.61333333333" calcext:value-type="float">
            <text:p>8.689,61 €</text:p>
          </table:table-cell>
          <table:table-cell table:style-name="ce24" table:formula="of:=1505.4/12*8" office:value-type="float" office:value="1003.6" calcext:value-type="float">
            <text:p>1.003,60 €</text:p>
          </table:table-cell>
          <table:table-cell table:style-name="ce24" table:formula="of:=1632.6/12*8" office:value-type="float" office:value="1088.4" calcext:value-type="float">
            <text:p>1.088,40 €</text:p>
          </table:table-cell>
          <table:table-cell table:style-name="ce24" table:formula="of:=[.I24]+[.N24]+[.O24]" office:value-type="float" office:value="16844.8" calcext:value-type="float">
            <text:p>16.844,80 €</text:p>
          </table:table-cell>
          <table:table-cell table:style-name="ce24" table:formula="of:=([.P24]+[.Q24])*0.3275" office:value-type="float" office:value="5873.123" calcext:value-type="float">
            <text:p>5.873,12 €</text:p>
          </table:table-cell>
          <table:table-cell/>
          <table:table-cell table:style-name="ce41"/>
          <table:table-cell table:style-name="ce42"/>
          <table:table-cell/>
          <table:table-cell table:formula="of:=[.P24]+[.Q24]+[.R24]" office:value-type="currency" office:currency="EUR" office:value="23806.323" calcext:value-type="currency">
            <text:p>23.806,32 €</text:p>
          </table:table-cell>
          <table:table-cell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3" calcext:value-type="float">
            <text:p>3</text:p>
          </table:table-cell>
          <table:table-cell table:style-name="ce10" office:value-type="string" calcext:value-type="string">
            <text:p>Aux. Administrativ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9" calcext:value-type="float">
            <text:p>9</text:p>
          </table:table-cell>
          <table:table-cell table:style-name="ce24" table:formula="of:=19.46*9*12" office:value-type="float" office:value="2101.68" calcext:value-type="float">
            <text:p>2.101,68 €</text:p>
          </table:table-cell>
          <table:table-cell table:style-name="ce24" table:formula="of:=(644.4+19.27*9)*2" office:value-type="float" office:value="1635.66" calcext:value-type="float">
            <text:p>1.635,66 €</text:p>
          </table:table-cell>
          <table:table-cell table:style-name="ce24" table:formula="of:=[.J25]/12*2" office:value-type="float" office:value="856.92" calcext:value-type="float">
            <text:p>856,92 €</text:p>
          </table:table-cell>
          <table:table-cell table:style-name="ce24" table:formula="of:=SUM([.D25]+[.F25]+[.G25])" office:value-type="float" office:value="11541.3" calcext:value-type="float">
            <text:p>11.541,30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2574.12" calcext:value-type="float">
            <text:p>2.574,12 €</text:p>
          </table:table-cell>
          <table:table-cell table:style-name="ce24" table:formula="of:=([.K25]/12)*2" office:value-type="float" office:value="429.02" calcext:value-type="float">
            <text:p>429,02 €</text:p>
          </table:table-cell>
          <table:table-cell table:style-name="ce24" table:formula="of:=[.K25]+[.L25]" office:value-type="float" office:value="3003.14" calcext:value-type="float">
            <text:p>3.003,14 €</text:p>
          </table:table-cell>
          <table:table-cell table:style-name="ce24" table:formula="of:=SUM([.H25]+[.J25]+[.M25])" office:value-type="float" office:value="9001.58" calcext:value-type="float">
            <text:p>9.001,58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25]+[.N25]+[.O25]" office:value-type="float" office:value="21783.56" calcext:value-type="float">
            <text:p>21.783,56 €</text:p>
          </table:table-cell>
          <table:table-cell table:style-name="ce24" table:formula="of:=([.P25]+[.Q25])*0.314" office:value-type="float" office:value="7352.67424" calcext:value-type="float">
            <text:p>7.352,67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4" calcext:value-type="float">
            <text:p>4</text:p>
          </table:table-cell>
          <table:table-cell table:style-name="ce9" office:value-type="string" calcext:value-type="string">
            <text:p>Monitora Centro Ocupacional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7" calcext:value-type="float">
            <text:p>7</text:p>
          </table:table-cell>
          <table:table-cell table:style-name="ce24" table:formula="of:=19.46*7*12" office:value-type="float" office:value="1634.64" calcext:value-type="float">
            <text:p>1.634,64 €</text:p>
          </table:table-cell>
          <table:table-cell table:style-name="ce24" table:formula="of:=(644.4+19.27*7)*2" office:value-type="float" office:value="1558.58" calcext:value-type="float">
            <text:p>1.558,58 €</text:p>
          </table:table-cell>
          <table:table-cell table:style-name="ce24" table:formula="of:=[.J26]/12*2" office:value-type="float" office:value="856.92" calcext:value-type="float">
            <text:p>856,92 €</text:p>
          </table:table-cell>
          <table:table-cell table:style-name="ce24" table:formula="of:=SUM([.D26]+[.F26]+[.G26])" office:value-type="float" office:value="10997.18" calcext:value-type="float">
            <text:p>10.997,18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6336.24" calcext:value-type="float">
            <text:p>6.336,24 €</text:p>
          </table:table-cell>
          <table:table-cell table:style-name="ce24" table:formula="of:=([.K26]/12)*2" office:value-type="float" office:value="1056.04" calcext:value-type="float">
            <text:p>1.056,04 €</text:p>
          </table:table-cell>
          <table:table-cell table:style-name="ce24" table:formula="of:=[.K26]+[.L26]" office:value-type="float" office:value="7392.28" calcext:value-type="float">
            <text:p>7.392,28 €</text:p>
          </table:table-cell>
          <table:table-cell table:style-name="ce24" table:formula="of:=SUM([.H26]+[.J26]+[.M26])" office:value-type="float" office:value="13390.72" calcext:value-type="float">
            <text:p>13.390,7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26]+[.N26]+[.O26]" office:value-type="float" office:value="25628.58" calcext:value-type="float">
            <text:p>25.628,58 €</text:p>
          </table:table-cell>
          <table:table-cell table:style-name="ce24" table:formula="of:=([.P26]+[.Q26])*0.314" office:value-type="float" office:value="8560.01052" calcext:value-type="float">
            <text:p>8.560,01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5" calcext:value-type="float">
            <text:p>5</text:p>
          </table:table-cell>
          <table:table-cell table:style-name="ce10" office:value-type="string" calcext:value-type="string">
            <text:p>Aux. Administrativ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10" calcext:value-type="float">
            <text:p>10</text:p>
          </table:table-cell>
          <table:table-cell table:style-name="ce24" table:formula="of:=19.46*10*12" office:value-type="float" office:value="2335.2" calcext:value-type="float">
            <text:p>2.335,20 €</text:p>
          </table:table-cell>
          <table:table-cell table:style-name="ce24" table:formula="of:=(644.4+19.27*10)*2" office:value-type="float" office:value="1674.2" calcext:value-type="float">
            <text:p>1.674,20 €</text:p>
          </table:table-cell>
          <table:table-cell table:style-name="ce24" table:formula="of:=[.J27]/12*2" office:value-type="float" office:value="856.92" calcext:value-type="float">
            <text:p>856,92 €</text:p>
          </table:table-cell>
          <table:table-cell table:style-name="ce24" table:formula="of:=SUM([.D27]+[.F27]+[.G27])" office:value-type="float" office:value="11813.36" calcext:value-type="float">
            <text:p>11.813,36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2574.12" calcext:value-type="float">
            <text:p>2.574,12 €</text:p>
          </table:table-cell>
          <table:table-cell table:style-name="ce24" table:formula="of:=([.K27]/12)*2" office:value-type="float" office:value="429.02" calcext:value-type="float">
            <text:p>429,02 €</text:p>
          </table:table-cell>
          <table:table-cell table:style-name="ce24" table:formula="of:=[.K27]+[.L27]" office:value-type="float" office:value="3003.14" calcext:value-type="float">
            <text:p>3.003,14 €</text:p>
          </table:table-cell>
          <table:table-cell table:style-name="ce24" table:formula="of:=SUM([.H27]+[.J27]+[.M27])" office:value-type="float" office:value="9001.58" calcext:value-type="float">
            <text:p>9.001,58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27]+[.N27]+[.O27]" office:value-type="float" office:value="22055.62" calcext:value-type="float">
            <text:p>22.055,62 €</text:p>
          </table:table-cell>
          <table:table-cell table:style-name="ce24" table:formula="of:=([.P27]+[.Q27])*0.3155" office:value-type="float" office:value="7473.63341" calcext:value-type="float">
            <text:p>7.473,63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6" calcext:value-type="float">
            <text:p>6</text:p>
          </table:table-cell>
          <table:table-cell table:style-name="ce10" office:value-type="string" calcext:value-type="string">
            <text:p>Auxiliar de Hogar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6" calcext:value-type="float">
            <text:p>6</text:p>
          </table:table-cell>
          <table:table-cell table:style-name="ce24" table:formula="of:=14.65*6*12" office:value-type="float" office:value="1054.8" calcext:value-type="float">
            <text:p>1.054,80 €</text:p>
          </table:table-cell>
          <table:table-cell table:style-name="ce24" table:formula="of:=(595.22+14.65*6)*2" office:value-type="float" office:value="1366.24" calcext:value-type="float">
            <text:p>1.366,24 €</text:p>
          </table:table-cell>
          <table:table-cell table:style-name="ce24" table:formula="of:=[.J28]/12*2" office:value-type="float" office:value="662.08" calcext:value-type="float">
            <text:p>662,08 €</text:p>
          </table:table-cell>
          <table:table-cell table:style-name="ce24" table:formula="of:=SUM([.D28]+[.F28]+[.G28])" office:value-type="float" office:value="9563.68" calcext:value-type="float">
            <text:p>9.563,6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28]/12)*2" office:value-type="float" office:value="231.54" calcext:value-type="float">
            <text:p>231,54 €</text:p>
          </table:table-cell>
          <table:table-cell table:style-name="ce24" table:formula="of:=[.K28]+[.L28]" office:value-type="float" office:value="1620.78" calcext:value-type="float">
            <text:p>1.620,78 €</text:p>
          </table:table-cell>
          <table:table-cell table:style-name="ce24" table:formula="of:=SUM([.H28]+[.J28]+[.M28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28]+[.N28]+[.O28]" office:value-type="float" office:value="16914.98" calcext:value-type="float">
            <text:p>16.914,98 €</text:p>
          </table:table-cell>
          <table:table-cell table:style-name="ce24" table:formula="of:=([.P28]+[.Q28])*0.335" office:value-type="float" office:value="6236.4739" calcext:value-type="float">
            <text:p>6.236,47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7" calcext:value-type="float">
            <text:p>7</text:p>
          </table:table-cell>
          <table:table-cell table:style-name="ce10" office:value-type="string" calcext:value-type="string">
            <text:p>Auxiliar de Hogar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8" calcext:value-type="float">
            <text:p>8</text:p>
          </table:table-cell>
          <table:table-cell table:style-name="ce24" table:formula="of:=14.65*8*12" office:value-type="float" office:value="1406.4" calcext:value-type="float">
            <text:p>1.406,40 €</text:p>
          </table:table-cell>
          <table:table-cell table:style-name="ce24" table:formula="of:=(595.22+14.65*8)*2" office:value-type="float" office:value="1424.84" calcext:value-type="float">
            <text:p>1.424,84 €</text:p>
          </table:table-cell>
          <table:table-cell table:style-name="ce24" table:formula="of:=[.J29]/12*2" office:value-type="float" office:value="662.08" calcext:value-type="float">
            <text:p>662,08 €</text:p>
          </table:table-cell>
          <table:table-cell table:style-name="ce24" table:formula="of:=SUM([.D29]+[.F29]+[.G29])" office:value-type="float" office:value="9973.88" calcext:value-type="float">
            <text:p>9.973,8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29]/12)*2" office:value-type="float" office:value="231.54" calcext:value-type="float">
            <text:p>231,54 €</text:p>
          </table:table-cell>
          <table:table-cell table:style-name="ce24" table:formula="of:=[.K29]+[.L29]" office:value-type="float" office:value="1620.78" calcext:value-type="float">
            <text:p>1.620,78 €</text:p>
          </table:table-cell>
          <table:table-cell table:style-name="ce24" table:formula="of:=SUM([.H29]+[.J29]+[.M29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29]+[.N29]+[.O29]" office:value-type="float" office:value="17325.18" calcext:value-type="float">
            <text:p>17.325,18 €</text:p>
          </table:table-cell>
          <table:table-cell table:style-name="ce24" table:formula="of:=([.P29]+[.Q29])*0.335" office:value-type="float" office:value="6373.8909" calcext:value-type="float">
            <text:p>6.373,89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8" calcext:value-type="float">
            <text:p>8</text:p>
          </table:table-cell>
          <table:table-cell table:style-name="ce10" office:value-type="string" calcext:value-type="string">
            <text:p>Conserje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8" calcext:value-type="float">
            <text:p>8</text:p>
          </table:table-cell>
          <table:table-cell table:style-name="ce24" table:formula="of:=14.65*8*12" office:value-type="float" office:value="1406.4" calcext:value-type="float">
            <text:p>1.406,40 €</text:p>
          </table:table-cell>
          <table:table-cell table:style-name="ce24" table:formula="of:=(595.22+14.65*8)*2" office:value-type="float" office:value="1424.84" calcext:value-type="float">
            <text:p>1.424,84 €</text:p>
          </table:table-cell>
          <table:table-cell table:style-name="ce24" table:formula="of:=[.J30]/12*2" office:value-type="float" office:value="662.08" calcext:value-type="float">
            <text:p>662,08 €</text:p>
          </table:table-cell>
          <table:table-cell table:style-name="ce24" table:formula="of:=SUM([.D30]+[.F30]+[.G30])" office:value-type="float" office:value="9973.88" calcext:value-type="float">
            <text:p>9.973,8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30]/12)*2" office:value-type="float" office:value="231.54" calcext:value-type="float">
            <text:p>231,54 €</text:p>
          </table:table-cell>
          <table:table-cell table:style-name="ce24" table:formula="of:=[.K30]+[.L30]" office:value-type="float" office:value="1620.78" calcext:value-type="float">
            <text:p>1.620,78 €</text:p>
          </table:table-cell>
          <table:table-cell table:style-name="ce24" table:formula="of:=SUM([.H30]+[.J30]+[.M30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30]+[.N30]+[.O30]" office:value-type="float" office:value="17325.18" calcext:value-type="float">
            <text:p>17.325,18 €</text:p>
          </table:table-cell>
          <table:table-cell table:style-name="ce24" table:formula="of:=([.P30]+[.Q30])*0.335" office:value-type="float" office:value="6373.8909" calcext:value-type="float">
            <text:p>6.373,89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9" calcext:value-type="float">
            <text:p>9</text:p>
          </table:table-cell>
          <table:table-cell table:style-name="ce10" office:value-type="string" calcext:value-type="string">
            <text:p>Limpiador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5" calcext:value-type="float">
            <text:p>5</text:p>
          </table:table-cell>
          <table:table-cell table:style-name="ce24" table:formula="of:=14.65*5*12" office:value-type="float" office:value="879" calcext:value-type="float">
            <text:p>879,00 €</text:p>
          </table:table-cell>
          <table:table-cell table:style-name="ce24" table:formula="of:=(595.22+14.65*5)*2" office:value-type="float" office:value="1336.94" calcext:value-type="float">
            <text:p>1.336,94 €</text:p>
          </table:table-cell>
          <table:table-cell table:style-name="ce24" table:formula="of:=[.J31]/12*2" office:value-type="float" office:value="662.08" calcext:value-type="float">
            <text:p>662,08 €</text:p>
          </table:table-cell>
          <table:table-cell table:style-name="ce24" table:formula="of:=SUM([.D31]+[.F31]+[.G31])" office:value-type="float" office:value="9358.58" calcext:value-type="float">
            <text:p>9.358,5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31]/12)*2" office:value-type="float" office:value="231.54" calcext:value-type="float">
            <text:p>231,54 €</text:p>
          </table:table-cell>
          <table:table-cell table:style-name="ce24" table:formula="of:=[.K31]+[.L31]" office:value-type="float" office:value="1620.78" calcext:value-type="float">
            <text:p>1.620,78 €</text:p>
          </table:table-cell>
          <table:table-cell table:style-name="ce24" table:formula="of:=SUM([.H31]+[.J31]+[.M31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31]+[.N31]+[.O31]" office:value-type="float" office:value="16709.88" calcext:value-type="float">
            <text:p>16.709,88 €</text:p>
          </table:table-cell>
          <table:table-cell table:style-name="ce24" table:formula="of:=([.P31]+[.Q31])*0.347" office:value-type="float" office:value="6388.70028" calcext:value-type="float">
            <text:p>6.388,70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0" calcext:value-type="float">
            <text:p>10</text:p>
          </table:table-cell>
          <table:table-cell table:style-name="ce10" office:value-type="string" calcext:value-type="string">
            <text:p>Limpiador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8*9</text:p>
          </table:table-cell>
          <table:table-cell table:style-name="ce24" table:formula="of:=14.65*8*12+14.65" office:value-type="float" office:value="1421.05" calcext:value-type="float">
            <text:p>1.421,05 €</text:p>
          </table:table-cell>
          <table:table-cell table:style-name="ce24" table:formula="of:=(595.22+14.65*8)+(595.22+14.65*9)" office:value-type="float" office:value="1439.49" calcext:value-type="float">
            <text:p>1.439,49 €</text:p>
          </table:table-cell>
          <table:table-cell table:style-name="ce24" table:formula="of:=[.J32]/12*2" office:value-type="float" office:value="662.08" calcext:value-type="float">
            <text:p>662,08 €</text:p>
          </table:table-cell>
          <table:table-cell table:style-name="ce24" table:formula="of:=SUM([.D32]+[.F32]+[.G32])" office:value-type="float" office:value="10003.18" calcext:value-type="float">
            <text:p>10.003,1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32]/12)*2" office:value-type="float" office:value="231.54" calcext:value-type="float">
            <text:p>231,54 €</text:p>
          </table:table-cell>
          <table:table-cell table:style-name="ce24" table:formula="of:=[.K32]+[.L32]" office:value-type="float" office:value="1620.78" calcext:value-type="float">
            <text:p>1.620,78 €</text:p>
          </table:table-cell>
          <table:table-cell table:style-name="ce24" table:formula="of:=SUM([.H32]+[.J32]+[.M32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32]+[.N32]+[.O32]" office:value-type="float" office:value="17354.48" calcext:value-type="float">
            <text:p>17.354,48 €</text:p>
          </table:table-cell>
          <table:table-cell table:style-name="ce24" table:formula="of:=([.P32]+[.Q32])*0.335" office:value-type="float" office:value="6383.7064" calcext:value-type="float">
            <text:p>6.383,71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1" calcext:value-type="float">
            <text:p>11</text:p>
          </table:table-cell>
          <table:table-cell table:style-name="ce10" office:value-type="string" calcext:value-type="string">
            <text:p>Conserje 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0" calcext:value-type="float">
            <text:p>0</text:p>
          </table:table-cell>
          <table:table-cell table:style-name="ce24" office:value-type="float" office:value="0" calcext:value-type="float">
            <text:p>0,00 €</text:p>
          </table:table-cell>
          <table:table-cell table:style-name="ce24" table:formula="of:=(595.22*2)" office:value-type="float" office:value="1190.44" calcext:value-type="float">
            <text:p>1.190,44 €</text:p>
          </table:table-cell>
          <table:table-cell table:style-name="ce24" table:formula="of:=[.J33]/12*2" office:value-type="float" office:value="662.08" calcext:value-type="float">
            <text:p>662,08 €</text:p>
          </table:table-cell>
          <table:table-cell table:style-name="ce24" table:formula="of:=SUM([.D33]+[.F33]+[.G33])" office:value-type="float" office:value="8333.08" calcext:value-type="float">
            <text:p>8.333,0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33]/12)*2" office:value-type="float" office:value="231.54" calcext:value-type="float">
            <text:p>231,54 €</text:p>
          </table:table-cell>
          <table:table-cell table:style-name="ce24" table:formula="of:=[.K33]+[.L33]" office:value-type="float" office:value="1620.78" calcext:value-type="float">
            <text:p>1.620,78 €</text:p>
          </table:table-cell>
          <table:table-cell table:style-name="ce24" table:formula="of:=SUM([.H33]+[.J33]+[.M33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33]+[.N33]+[.O33]" office:value-type="float" office:value="15684.38" calcext:value-type="float">
            <text:p>15.684,38 €</text:p>
          </table:table-cell>
          <table:table-cell table:style-name="ce24" table:formula="of:=([.P33]+[.Q33])*0.347" office:value-type="float" office:value="6032.85178" calcext:value-type="float">
            <text:p>6.032,8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2" calcext:value-type="float">
            <text:p>12</text:p>
          </table:table-cell>
          <table:table-cell table:style-name="ce10" office:value-type="string" calcext:value-type="string">
            <text:p>Limpiadora 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6" calcext:value-type="float">
            <text:p>6</text:p>
          </table:table-cell>
          <table:table-cell table:style-name="ce24" table:formula="of:=14.65*6*12" office:value-type="float" office:value="1054.8" calcext:value-type="float">
            <text:p>1.054,80 €</text:p>
          </table:table-cell>
          <table:table-cell table:style-name="ce24" table:formula="of:=(595.22+14.65*6)*2" office:value-type="float" office:value="1366.24" calcext:value-type="float">
            <text:p>1.366,24 €</text:p>
          </table:table-cell>
          <table:table-cell table:style-name="ce24" table:formula="of:=[.J34]/12*2" office:value-type="float" office:value="662.08" calcext:value-type="float">
            <text:p>662,08 €</text:p>
          </table:table-cell>
          <table:table-cell table:style-name="ce24" table:formula="of:=SUM([.D34]+[.F34]+[.G34])" office:value-type="float" office:value="9563.68" calcext:value-type="float">
            <text:p>9.563,6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34]/12)*2" office:value-type="float" office:value="231.54" calcext:value-type="float">
            <text:p>231,54 €</text:p>
          </table:table-cell>
          <table:table-cell table:style-name="ce24" table:formula="of:=[.K34]+[.L34]" office:value-type="float" office:value="1620.78" calcext:value-type="float">
            <text:p>1.620,78 €</text:p>
          </table:table-cell>
          <table:table-cell table:style-name="ce24" table:formula="of:=SUM([.H34]+[.J34]+[.M34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34]+[.N34]+[.O34]" office:value-type="float" office:value="16914.98" calcext:value-type="float">
            <text:p>16.914,98 €</text:p>
          </table:table-cell>
          <table:table-cell table:style-name="ce24" table:formula="of:=([.P34]+[.Q34])*0.347" office:value-type="float" office:value="6459.86998" calcext:value-type="float">
            <text:p>6.459,87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3">
          <table:table-cell table:style-name="ce4" office:value-type="string" calcext:value-type="string">
            <text:p>Nº</text:p>
          </table:table-cell>
          <table:table-cell table:style-name="ce11" office:value-type="string" calcext:value-type="string">
            <text:p>PUESTO DE TRABAJO</text:p>
          </table:table-cell>
          <table:table-cell table:style-name="ce4" office:value-type="string" calcext:value-type="string">
            <text:p>G</text:p>
          </table:table-cell>
          <table:table-cell table:style-name="ce22" office:value-type="string" calcext:value-type="string">
            <text:p>SUELDO</text:p>
          </table:table-cell>
          <table:table-cell table:style-name="ce4" office:value-type="string" calcext:value-type="string">
            <text:p>Nº TR.</text:p>
          </table:table-cell>
          <table:table-cell table:style-name="ce27" office:value-type="string" calcext:value-type="string">
            <text:p>IMPORTE</text:p>
          </table:table-cell>
          <table:table-cell table:style-name="ce32" office:value-type="string" calcext:value-type="string" table:number-columns-spanned="2" table:number-rows-spanned="1">
            <text:p>PAGAS EXTRAS</text:p>
          </table:table-cell>
          <table:covered-table-cell/>
          <table:table-cell table:style-name="ce22" office:value-type="string" calcext:value-type="string">
            <text:p>TOTAL</text:p>
          </table:table-cell>
          <table:table-cell table:style-name="ce22" office:value-type="string" calcext:value-type="string">
            <text:p>COMP.</text:p>
          </table:table-cell>
          <table:table-cell table:style-name="ce27" office:value-type="string" calcext:value-type="string">
            <text:p>COMP.</text:p>
          </table:table-cell>
          <table:table-cell table:style-name="ce22" office:value-type="string" calcext:value-type="string">
            <text:p>COMPL. ESPEC.</text:p>
          </table:table-cell>
          <table:table-cell table:number-columns-repeated="2" table:style-name="ce22" office:value-type="string" calcext:value-type="string">
            <text:p>TOTAL</text:p>
          </table:table-cell>
          <table:table-cell table:style-name="ce27" office:value-type="string" calcext:value-type="string">
            <text:p>RESIDENCIA</text:p>
          </table:table-cell>
          <table:table-cell table:style-name="ce22" office:value-type="string" calcext:value-type="string">
            <text:p>PRODUCT.</text:p>
          </table:table-cell>
          <table:table-cell table:style-name="ce25" office:value-type="string" calcext:value-type="string">
            <text:p>TOTAL</text:p>
          </table:table-cell>
          <table:table-cell table:style-name="ce22" office:value-type="string" calcext:value-type="string">
            <text:p>SEG.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5" office:value-type="string" calcext:value-type="string">
            <text:p>TRABAJ.</text:p>
          </table:table-cell>
          <table:table-cell table:style-name="ce12"/>
          <table:table-cell table:style-name="ce5"/>
          <table:table-cell table:style-name="ce23" office:value-type="string" calcext:value-type="string">
            <text:p>BASICO</text:p>
          </table:table-cell>
          <table:table-cell table:style-name="ce5"/>
          <table:table-cell table:style-name="ce28" office:value-type="string" calcext:value-type="string">
            <text:p>TRIENIOS</text:p>
          </table:table-cell>
          <table:table-cell table:style-name="ce32" office:value-type="string" calcext:value-type="string">
            <text:p>S.+ANTIG.</text:p>
          </table:table-cell>
          <table:table-cell table:style-name="ce28" office:value-type="string" calcext:value-type="string">
            <text:p><text:s/>C.DEST.</text:p>
          </table:table-cell>
          <table:table-cell table:style-name="ce23" office:value-type="string" calcext:value-type="string">
            <text:p>BASICAS</text:p>
          </table:table-cell>
          <table:table-cell table:style-name="ce23" office:value-type="string" calcext:value-type="string">
            <text:p>DESTINO</text:p>
          </table:table-cell>
          <table:table-cell table:style-name="ce28" office:value-type="string" calcext:value-type="string">
            <text:p>ESPECIFICO</text:p>
          </table:table-cell>
          <table:table-cell table:style-name="ce23" office:value-type="string" calcext:value-type="string">
            <text:p>JUNIO/DCBRE</text:p>
          </table:table-cell>
          <table:table-cell table:style-name="ce23" office:value-type="string" calcext:value-type="string">
            <text:p>ESPECIFICO</text:p>
          </table:table-cell>
          <table:table-cell table:style-name="ce23" office:value-type="string" calcext:value-type="string">
            <text:p>COMPLEM.</text:p>
          </table:table-cell>
          <table:table-cell table:style-name="ce28"/>
          <table:table-cell table:style-name="ce23" office:value-type="string" calcext:value-type="string">
            <text:p>CONVENIO</text:p>
          </table:table-cell>
          <table:table-cell table:style-name="ce26" office:value-type="string" calcext:value-type="string">
            <text:p>GENERAL</text:p>
          </table:table-cell>
          <table:table-cell table:style-name="ce23" office:value-type="string" calcext:value-type="string">
            <text:p>SOCIAL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10" office:value-type="string" calcext:value-type="string">
            <text:p>Oficial de 1ª Instal. Deport.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5" calcext:value-type="float">
            <text:p>5</text:p>
          </table:table-cell>
          <table:table-cell table:style-name="ce24" table:formula="of:=19.46*5*12" office:value-type="float" office:value="1167.6" calcext:value-type="float">
            <text:p>1.167,60 €</text:p>
          </table:table-cell>
          <table:table-cell table:style-name="ce24" table:formula="of:=(644.4+19.27*5)*2" office:value-type="float" office:value="1481.5" calcext:value-type="float">
            <text:p>1.481,50 €</text:p>
          </table:table-cell>
          <table:table-cell table:style-name="ce24" table:formula="of:=[.J37]/12*2" office:value-type="float" office:value="856.92" calcext:value-type="float">
            <text:p>856,92 €</text:p>
          </table:table-cell>
          <table:table-cell table:style-name="ce24" table:formula="of:=SUM([.D37]+[.F37]+[.G37])" office:value-type="float" office:value="10453.06" calcext:value-type="float">
            <text:p>10.453,06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2574.12" calcext:value-type="float">
            <text:p>2.574,12 €</text:p>
          </table:table-cell>
          <table:table-cell table:style-name="ce24" table:formula="of:=([.K37]/12)*2" office:value-type="float" office:value="429.02" calcext:value-type="float">
            <text:p>429,02 €</text:p>
          </table:table-cell>
          <table:table-cell table:style-name="ce24" table:formula="of:=[.K37]+[.L37]" office:value-type="float" office:value="3003.14" calcext:value-type="float">
            <text:p>3.003,14 €</text:p>
          </table:table-cell>
          <table:table-cell table:style-name="ce24" table:formula="of:=SUM([.H37]+[.J37]+[.M37])" office:value-type="float" office:value="9001.58" calcext:value-type="float">
            <text:p>9.001,58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37]+[.N37]+[.O37]" office:value-type="float" office:value="20695.32" calcext:value-type="float">
            <text:p>20.695,32 €</text:p>
          </table:table-cell>
          <table:table-cell table:style-name="ce24" table:formula="of:=([.P37]+[.Q37])*0.3155" office:value-type="float" office:value="7044.45876" calcext:value-type="float">
            <text:p>7.044,46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3">
          <table:table-cell table:style-name="ce4" office:value-type="string" calcext:value-type="string">
            <text:p>Nº</text:p>
          </table:table-cell>
          <table:table-cell table:style-name="ce11" office:value-type="string" calcext:value-type="string">
            <text:p>PUESTO DE TRABAJO</text:p>
          </table:table-cell>
          <table:table-cell table:style-name="ce1" office:value-type="string" calcext:value-type="string">
            <text:p>G</text:p>
          </table:table-cell>
          <table:table-cell table:style-name="ce25" office:value-type="string" calcext:value-type="string">
            <text:p>SUELDO</text:p>
          </table:table-cell>
          <table:table-cell table:style-name="ce4" office:value-type="string" calcext:value-type="string">
            <text:p>Nº TR.</text:p>
          </table:table-cell>
          <table:table-cell table:style-name="ce25" office:value-type="string" calcext:value-type="string">
            <text:p>IMPORTE</text:p>
          </table:table-cell>
          <table:table-cell table:style-name="ce32" office:value-type="string" calcext:value-type="string" table:number-columns-spanned="2" table:number-rows-spanned="1">
            <text:p>PAGAS EXTRAS</text:p>
          </table:table-cell>
          <table:covered-table-cell/>
          <table:table-cell table:style-name="ce22" office:value-type="string" calcext:value-type="string">
            <text:p>TOTAL</text:p>
          </table:table-cell>
          <table:table-cell table:number-columns-repeated="2" table:style-name="ce22" office:value-type="string" calcext:value-type="string">
            <text:p>COMP.</text:p>
          </table:table-cell>
          <table:table-cell table:style-name="ce22" office:value-type="string" calcext:value-type="string">
            <text:p>COMPL. ESPEC.</text:p>
          </table:table-cell>
          <table:table-cell table:number-columns-repeated="2" table:style-name="ce22" office:value-type="string" calcext:value-type="string">
            <text:p>TOTAL</text:p>
          </table:table-cell>
          <table:table-cell table:style-name="ce27" office:value-type="string" calcext:value-type="string">
            <text:p>RESIDENCIA</text:p>
          </table:table-cell>
          <table:table-cell table:style-name="ce22" office:value-type="string" calcext:value-type="string">
            <text:p>PRODUCT.</text:p>
          </table:table-cell>
          <table:table-cell table:style-name="ce25" office:value-type="string" calcext:value-type="string">
            <text:p>TOTAL</text:p>
          </table:table-cell>
          <table:table-cell table:style-name="ce22" office:value-type="string" calcext:value-type="string">
            <text:p>SEG.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5" office:value-type="string" calcext:value-type="string">
            <text:p>TRABAJ.</text:p>
          </table:table-cell>
          <table:table-cell table:style-name="ce12"/>
          <table:table-cell table:style-name="ce2"/>
          <table:table-cell table:style-name="ce26" office:value-type="string" calcext:value-type="string">
            <text:p>BASICO</text:p>
          </table:table-cell>
          <table:table-cell table:style-name="ce5"/>
          <table:table-cell table:style-name="ce26" office:value-type="string" calcext:value-type="string">
            <text:p>TRIENIOS</text:p>
          </table:table-cell>
          <table:table-cell table:style-name="ce32" office:value-type="string" calcext:value-type="string">
            <text:p>S.+ANTIG.</text:p>
          </table:table-cell>
          <table:table-cell table:style-name="ce34" office:value-type="string" calcext:value-type="string">
            <text:p><text:s/>C.DEST.</text:p>
          </table:table-cell>
          <table:table-cell table:style-name="ce23" office:value-type="string" calcext:value-type="string">
            <text:p>BASICAS</text:p>
          </table:table-cell>
          <table:table-cell table:style-name="ce23" office:value-type="string" calcext:value-type="string">
            <text:p>DESTINO</text:p>
          </table:table-cell>
          <table:table-cell table:style-name="ce23" office:value-type="string" calcext:value-type="string">
            <text:p>ESPECIFICO</text:p>
          </table:table-cell>
          <table:table-cell table:style-name="ce23" office:value-type="string" calcext:value-type="string">
            <text:p>JUNIO/DCBRE</text:p>
          </table:table-cell>
          <table:table-cell table:style-name="ce23" office:value-type="string" calcext:value-type="string">
            <text:p>ESPECIFICO</text:p>
          </table:table-cell>
          <table:table-cell table:style-name="ce23" office:value-type="string" calcext:value-type="string">
            <text:p>COMPLEM.</text:p>
          </table:table-cell>
          <table:table-cell table:style-name="ce28"/>
          <table:table-cell table:style-name="ce23" office:value-type="string" calcext:value-type="string">
            <text:p>CONVENIO</text:p>
          </table:table-cell>
          <table:table-cell table:style-name="ce26" office:value-type="string" calcext:value-type="string">
            <text:p>GENERAL</text:p>
          </table:table-cell>
          <table:table-cell table:style-name="ce23" office:value-type="string" calcext:value-type="string">
            <text:p>SOCIAL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10" office:value-type="string" calcext:value-type="string">
            <text:p>Coordinadora de Limpieza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9*10</text:p>
          </table:table-cell>
          <table:table-cell table:style-name="ce24" table:formula="of:=(19.46*4+14.65*5)*12+19.46*6" office:value-type="float" office:value="1929.84" calcext:value-type="float">
            <text:p>1.929,84 €</text:p>
          </table:table-cell>
          <table:table-cell table:style-name="ce24" table:formula="of:=(644.4+19.27*4+14.65*5)+(644.4+19.27*5+14.65*5)" office:value-type="float" office:value="1608.73" calcext:value-type="float">
            <text:p>1.608,73 €</text:p>
          </table:table-cell>
          <table:table-cell table:style-name="ce24" table:formula="of:=[.J40]/12*2" office:value-type="float" office:value="856.92" calcext:value-type="float">
            <text:p>856,92 €</text:p>
          </table:table-cell>
          <table:table-cell table:style-name="ce24" table:formula="of:=SUM([.D40]+[.F40]+[.G40])" office:value-type="float" office:value="11342.53" calcext:value-type="float">
            <text:p>11.342,53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4701" calcext:value-type="float">
            <text:p>4.701,00 €</text:p>
          </table:table-cell>
          <table:table-cell table:style-name="ce24" table:formula="of:=([.K40]/12)*2" office:value-type="float" office:value="783.5" calcext:value-type="float">
            <text:p>783,50 €</text:p>
          </table:table-cell>
          <table:table-cell table:style-name="ce24" table:formula="of:=[.K40]+[.L40]" office:value-type="float" office:value="5484.5" calcext:value-type="float">
            <text:p>5.484,50 €</text:p>
          </table:table-cell>
          <table:table-cell table:style-name="ce24" table:formula="of:=SUM([.H40]+[.J40]+[.M40])" office:value-type="float" office:value="11482.94" calcext:value-type="float">
            <text:p>11.482,94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40]+[.N40]+[.O40]" office:value-type="float" office:value="24066.15" calcext:value-type="float">
            <text:p>24.066,15 €</text:p>
          </table:table-cell>
          <table:table-cell table:style-name="ce24" table:formula="of:=([.P40]+[.Q40])*0.335" office:value-type="float" office:value="8609.08125" calcext:value-type="float">
            <text:p>8.609,08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" calcext:value-type="float">
            <text:p>2</text:p>
          </table:table-cell>
          <table:table-cell table:style-name="ce10" office:value-type="string" calcext:value-type="string">
            <text:p>Aux. Administrativ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6*7</text:p>
          </table:table-cell>
          <table:table-cell table:style-name="ce24" table:formula="of:=19.46*6*12+19.46*6" office:value-type="float" office:value="1517.88" calcext:value-type="float">
            <text:p>1.517,88 €</text:p>
          </table:table-cell>
          <table:table-cell table:style-name="ce24" table:formula="of:=(644.4+19.27*6)+(644.4+19.27*7)" office:value-type="float" office:value="1539.31" calcext:value-type="float">
            <text:p>1.539,31 €</text:p>
          </table:table-cell>
          <table:table-cell table:style-name="ce24" table:formula="of:=[.J41]/12*2" office:value-type="float" office:value="856.92" calcext:value-type="float">
            <text:p>856,92 €</text:p>
          </table:table-cell>
          <table:table-cell table:style-name="ce24" table:formula="of:=SUM([.D41]+[.F41]+[.G41])" office:value-type="float" office:value="10861.15" calcext:value-type="float">
            <text:p>10.861,15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41]/12)*2" office:value-type="float" office:value="701.54" calcext:value-type="float">
            <text:p>701,54 €</text:p>
          </table:table-cell>
          <table:table-cell table:style-name="ce24" table:formula="of:=[.K41]+[.L41]" office:value-type="float" office:value="4910.78" calcext:value-type="float">
            <text:p>4.910,78 €</text:p>
          </table:table-cell>
          <table:table-cell table:style-name="ce24" table:formula="of:=SUM([.H41]+[.J41]+[.M41])" office:value-type="float" office:value="10909.22" calcext:value-type="float">
            <text:p>10.909,2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41]+[.N41]+[.O41]" office:value-type="float" office:value="23011.05" calcext:value-type="float">
            <text:p>23.011,05 €</text:p>
          </table:table-cell>
          <table:table-cell table:style-name="ce24" table:formula="of:=([.Q41]+[.P41])*0.326" office:value-type="float" office:value="8033.8299" calcext:value-type="float">
            <text:p>8.033,83 €</text:p>
          </table:table-cell>
          <table:table-cell/>
          <table:table-cell table:style-name="ce41" table:formula="of:=[.P41]+#REF!+[.Q41]+[.R41]" office:value-type="string" office:string-value="" calcext:value-type="error">
            <text:p>#¡REF!</text:p>
          </table:table-cell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3" calcext:value-type="float">
            <text:p>3</text:p>
          </table:table-cell>
          <table:table-cell table:style-name="ce10" office:value-type="string" calcext:value-type="string">
            <text:p>Conserje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5" calcext:value-type="float">
            <text:p>5</text:p>
          </table:table-cell>
          <table:table-cell table:style-name="ce24" table:formula="of:=14.65*5*12" office:value-type="float" office:value="879" calcext:value-type="float">
            <text:p>879,00 €</text:p>
          </table:table-cell>
          <table:table-cell table:style-name="ce24" table:formula="of:=(595.22+14.65*5)*2" office:value-type="float" office:value="1336.94" calcext:value-type="float">
            <text:p>1.336,94 €</text:p>
          </table:table-cell>
          <table:table-cell table:style-name="ce24" table:formula="of:=[.J42]/12*2" office:value-type="float" office:value="662.08" calcext:value-type="float">
            <text:p>662,08 €</text:p>
          </table:table-cell>
          <table:table-cell table:style-name="ce24" table:formula="of:=SUM([.D42]+[.F42]+[.G42])" office:value-type="float" office:value="9358.58" calcext:value-type="float">
            <text:p>9.358,5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42]/12)*2" office:value-type="float" office:value="231.54" calcext:value-type="float">
            <text:p>231,54 €</text:p>
          </table:table-cell>
          <table:table-cell table:style-name="ce24" table:formula="of:=[.K42]+[.L42]" office:value-type="float" office:value="1620.78" calcext:value-type="float">
            <text:p>1.620,78 €</text:p>
          </table:table-cell>
          <table:table-cell table:style-name="ce24" table:formula="of:=SUM([.H42]+[.J42]+[.M42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42]+[.N42]+[.O42]" office:value-type="float" office:value="16709.88" calcext:value-type="float">
            <text:p>16.709,88 €</text:p>
          </table:table-cell>
          <table:table-cell table:style-name="ce24" table:formula="of:=([.P42]+[.Q42])*0.3155" office:value-type="float" office:value="5808.74622" calcext:value-type="float">
            <text:p>5.808,7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4" calcext:value-type="float">
            <text:p>4</text:p>
          </table:table-cell>
          <table:table-cell table:style-name="ce10" office:value-type="string" calcext:value-type="string">
            <text:p>Conserje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0" calcext:value-type="float">
            <text:p>0</text:p>
          </table:table-cell>
          <table:table-cell table:style-name="ce24" office:value-type="float" office:value="0" calcext:value-type="float">
            <text:p>0,00 €</text:p>
          </table:table-cell>
          <table:table-cell table:style-name="ce24" table:formula="of:=(595.22)*2" office:value-type="float" office:value="1190.44" calcext:value-type="float">
            <text:p>1.190,44 €</text:p>
          </table:table-cell>
          <table:table-cell table:style-name="ce24" table:formula="of:=[.J43]/12*2" office:value-type="float" office:value="662.08" calcext:value-type="float">
            <text:p>662,08 €</text:p>
          </table:table-cell>
          <table:table-cell table:style-name="ce24" table:formula="of:=SUM([.D43]+[.F43]+[.G43])" office:value-type="float" office:value="8333.08" calcext:value-type="float">
            <text:p>8.333,0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43]/12)*2" office:value-type="float" office:value="231.54" calcext:value-type="float">
            <text:p>231,54 €</text:p>
          </table:table-cell>
          <table:table-cell table:style-name="ce24" table:formula="of:=[.K43]+[.L43]" office:value-type="float" office:value="1620.78" calcext:value-type="float">
            <text:p>1.620,78 €</text:p>
          </table:table-cell>
          <table:table-cell table:style-name="ce24" table:formula="of:=SUM([.H43]+[.J43]+[.M43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43]+[.N43]+[.O43]" office:value-type="float" office:value="15684.38" calcext:value-type="float">
            <text:p>15.684,38 €</text:p>
          </table:table-cell>
          <table:table-cell table:style-name="ce24" table:formula="of:=([.P43]+[.Q43])*0.3275" office:value-type="float" office:value="5693.82985" calcext:value-type="float">
            <text:p>5.693,83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5" calcext:value-type="float">
            <text:p>5</text:p>
          </table:table-cell>
          <table:table-cell table:style-name="ce10" office:value-type="string" calcext:value-type="string">
            <text:p>Limpiador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8" calcext:value-type="float">
            <text:p>8</text:p>
          </table:table-cell>
          <table:table-cell table:style-name="ce24" table:formula="of:=14.65*8*12" office:value-type="float" office:value="1406.4" calcext:value-type="float">
            <text:p>1.406,40 €</text:p>
          </table:table-cell>
          <table:table-cell table:style-name="ce24" table:formula="of:=(595.22+14.65*8)*2" office:value-type="float" office:value="1424.84" calcext:value-type="float">
            <text:p>1.424,84 €</text:p>
          </table:table-cell>
          <table:table-cell table:style-name="ce24" table:formula="of:=[.J44]/12*2" office:value-type="float" office:value="662.08" calcext:value-type="float">
            <text:p>662,08 €</text:p>
          </table:table-cell>
          <table:table-cell table:style-name="ce24" table:formula="of:=SUM([.D44]+[.F44]+[.G44])" office:value-type="float" office:value="9973.88" calcext:value-type="float">
            <text:p>9.973,8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44]/12)*2" office:value-type="float" office:value="231.54" calcext:value-type="float">
            <text:p>231,54 €</text:p>
          </table:table-cell>
          <table:table-cell table:style-name="ce24" table:formula="of:=[.K44]+[.L44]" office:value-type="float" office:value="1620.78" calcext:value-type="float">
            <text:p>1.620,78 €</text:p>
          </table:table-cell>
          <table:table-cell table:style-name="ce24" table:formula="of:=SUM([.H44]+[.J44]+[.M44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44]+[.N44]+[.O44]" office:value-type="float" office:value="17325.18" calcext:value-type="float">
            <text:p>17.325,18 €</text:p>
          </table:table-cell>
          <table:table-cell table:style-name="ce24" table:formula="of:=([.P44]+[.Q44])*0.335" office:value-type="float" office:value="6373.8909" calcext:value-type="float">
            <text:p>6.373,89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6" calcext:value-type="float">
            <text:p>6</text:p>
          </table:table-cell>
          <table:table-cell table:style-name="ce10" office:value-type="string" calcext:value-type="string">
            <text:p>Limpiador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8" calcext:value-type="float">
            <text:p>8</text:p>
          </table:table-cell>
          <table:table-cell table:style-name="ce24" table:formula="of:=(14.65*8*12)" office:value-type="float" office:value="1406.4" calcext:value-type="float">
            <text:p>1.406,40 €</text:p>
          </table:table-cell>
          <table:table-cell table:style-name="ce24" table:formula="of:=(595.22+14.65*8)*2" office:value-type="float" office:value="1424.84" calcext:value-type="float">
            <text:p>1.424,84 €</text:p>
          </table:table-cell>
          <table:table-cell table:style-name="ce24" table:formula="of:=[.J45]/12*2" office:value-type="float" office:value="662.08" calcext:value-type="float">
            <text:p>662,08 €</text:p>
          </table:table-cell>
          <table:table-cell table:style-name="ce24" table:formula="of:=SUM([.D45]+[.F45]+[.G45])" office:value-type="float" office:value="9973.88" calcext:value-type="float">
            <text:p>9.973,8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45]/12)*2" office:value-type="float" office:value="231.54" calcext:value-type="float">
            <text:p>231,54 €</text:p>
          </table:table-cell>
          <table:table-cell table:style-name="ce24" table:formula="of:=[.K45]+[.L45]" office:value-type="float" office:value="1620.78" calcext:value-type="float">
            <text:p>1.620,78 €</text:p>
          </table:table-cell>
          <table:table-cell table:style-name="ce24" table:formula="of:=SUM([.H45]+[.J45]+[.M45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45]+[.N45]+[.O45]" office:value-type="float" office:value="17325.18" calcext:value-type="float">
            <text:p>17.325,18 €</text:p>
          </table:table-cell>
          <table:table-cell table:style-name="ce24" table:formula="of:=([.P45]+[.Q45])*0.335" office:value-type="float" office:value="6373.8909" calcext:value-type="float">
            <text:p>6.373,89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7" calcext:value-type="float">
            <text:p>7</text:p>
          </table:table-cell>
          <table:table-cell table:style-name="ce10" office:value-type="string" calcext:value-type="string">
            <text:p>Limpiadora 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7*8</text:p>
          </table:table-cell>
          <table:table-cell table:style-name="ce24" table:formula="of:=14.65*7*12+14.65*2" office:value-type="float" office:value="1259.9" calcext:value-type="float">
            <text:p>1.259,90 €</text:p>
          </table:table-cell>
          <table:table-cell table:style-name="ce24" table:formula="of:=(595.22+14.65*7)+(595.22+14.65*8)" office:value-type="float" office:value="1410.19" calcext:value-type="float">
            <text:p>1.410,19 €</text:p>
          </table:table-cell>
          <table:table-cell table:style-name="ce24" table:formula="of:=[.J46]/12*2" office:value-type="float" office:value="662.08" calcext:value-type="float">
            <text:p>662,08 €</text:p>
          </table:table-cell>
          <table:table-cell table:style-name="ce24" table:formula="of:=SUM([.D46]+[.F46]+[.G46])" office:value-type="float" office:value="9812.73" calcext:value-type="float">
            <text:p>9.812,73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46]/12)*2" office:value-type="float" office:value="231.54" calcext:value-type="float">
            <text:p>231,54 €</text:p>
          </table:table-cell>
          <table:table-cell table:style-name="ce24" table:formula="of:=[.K46]+[.L46]" office:value-type="float" office:value="1620.78" calcext:value-type="float">
            <text:p>1.620,78 €</text:p>
          </table:table-cell>
          <table:table-cell table:style-name="ce24" table:formula="of:=SUM([.H46]+[.J46]+[.M46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46]+[.N46]+[.O46]" office:value-type="float" office:value="17164.03" calcext:value-type="float">
            <text:p>17.164,03 €</text:p>
          </table:table-cell>
          <table:table-cell table:style-name="ce24" table:formula="of:=([.P46]+[.Q46])*0.347" office:value-type="float" office:value="6546.29033" calcext:value-type="float">
            <text:p>6.546,29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8" calcext:value-type="float">
            <text:p>8</text:p>
          </table:table-cell>
          <table:table-cell table:style-name="ce10" office:value-type="string" calcext:value-type="string">
            <text:p>Limpiador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4.65*11" office:value-type="float" office:value="161.15" calcext:value-type="float">
            <text:p>161,15 €</text:p>
          </table:table-cell>
          <table:table-cell table:style-name="ce24" table:formula="of:=(595.22+14.65)*2" office:value-type="float" office:value="1219.74" calcext:value-type="float">
            <text:p>1.219,74 €</text:p>
          </table:table-cell>
          <table:table-cell table:style-name="ce24" table:formula="of:=[.J47]/12*2" office:value-type="float" office:value="662.08" calcext:value-type="float">
            <text:p>662,08 €</text:p>
          </table:table-cell>
          <table:table-cell table:style-name="ce24" table:formula="of:=SUM([.D47]+[.F47]+[.G47])" office:value-type="float" office:value="8523.53" calcext:value-type="float">
            <text:p>8.523,53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47]/12)*2" office:value-type="float" office:value="231.54" calcext:value-type="float">
            <text:p>231,54 €</text:p>
          </table:table-cell>
          <table:table-cell table:style-name="ce24" table:formula="of:=[.K47]+[.L47]" office:value-type="float" office:value="1620.78" calcext:value-type="float">
            <text:p>1.620,78 €</text:p>
          </table:table-cell>
          <table:table-cell table:style-name="ce24" table:formula="of:=SUM([.H47]+[.J47]+[.M47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47]+[.N47]+[.O47]" office:value-type="float" office:value="15874.83" calcext:value-type="float">
            <text:p>15.874,83 €</text:p>
          </table:table-cell>
          <table:table-cell table:style-name="ce24" table:formula="of:=([.P47]+[.Q47])*0.347" office:value-type="float" office:value="6098.93793" calcext:value-type="float">
            <text:p>6.098,94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9" calcext:value-type="float">
            <text:p>9</text:p>
          </table:table-cell>
          <table:table-cell table:style-name="ce10" office:value-type="string" calcext:value-type="string">
            <text:p>Limpiadora 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0" calcext:value-type="float">
            <text:p>0</text:p>
          </table:table-cell>
          <table:table-cell table:style-name="ce24" office:value-type="float" office:value="0" calcext:value-type="float">
            <text:p>0,00 €</text:p>
          </table:table-cell>
          <table:table-cell table:style-name="ce24" table:formula="of:=(595.22)*2" office:value-type="float" office:value="1190.44" calcext:value-type="float">
            <text:p>1.190,44 €</text:p>
          </table:table-cell>
          <table:table-cell table:style-name="ce24" table:formula="of:=[.J48]/12*2" office:value-type="float" office:value="662.08" calcext:value-type="float">
            <text:p>662,08 €</text:p>
          </table:table-cell>
          <table:table-cell table:style-name="ce24" table:formula="of:=SUM([.D48]+[.F48]+[.G48])" office:value-type="float" office:value="8333.08" calcext:value-type="float">
            <text:p>8.333,0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48]/12)*2" office:value-type="float" office:value="231.54" calcext:value-type="float">
            <text:p>231,54 €</text:p>
          </table:table-cell>
          <table:table-cell table:style-name="ce24" table:formula="of:=[.K48]+[.L48]" office:value-type="float" office:value="1620.78" calcext:value-type="float">
            <text:p>1.620,78 €</text:p>
          </table:table-cell>
          <table:table-cell table:style-name="ce24" table:formula="of:=SUM([.H48]+[.J48]+[.M48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48]+[.N48]+[.O48]" office:value-type="float" office:value="15684.38" calcext:value-type="float">
            <text:p>15.684,38 €</text:p>
          </table:table-cell>
          <table:table-cell table:style-name="ce24" table:formula="of:=([.P48]+[.Q48])*0.347" office:value-type="float" office:value="6032.85178" calcext:value-type="float">
            <text:p>6.032,8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0" calcext:value-type="float">
            <text:p>10</text:p>
          </table:table-cell>
          <table:table-cell table:style-name="ce10" office:value-type="string" calcext:value-type="string">
            <text:p>Limpiador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8" calcext:value-type="float">
            <text:p>8</text:p>
          </table:table-cell>
          <table:table-cell table:style-name="ce24" table:formula="of:=14.65*8*12" office:value-type="float" office:value="1406.4" calcext:value-type="float">
            <text:p>1.406,40 €</text:p>
          </table:table-cell>
          <table:table-cell table:style-name="ce24" table:formula="of:=(595.22+14.65*8)*2" office:value-type="float" office:value="1424.84" calcext:value-type="float">
            <text:p>1.424,84 €</text:p>
          </table:table-cell>
          <table:table-cell table:style-name="ce24" table:formula="of:=[.J49]/12*2" office:value-type="float" office:value="662.08" calcext:value-type="float">
            <text:p>662,08 €</text:p>
          </table:table-cell>
          <table:table-cell table:style-name="ce24" table:formula="of:=SUM([.D49]+[.F49]+[.G49])" office:value-type="float" office:value="9973.88" calcext:value-type="float">
            <text:p>9.973,8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49]/12)*2" office:value-type="float" office:value="231.54" calcext:value-type="float">
            <text:p>231,54 €</text:p>
          </table:table-cell>
          <table:table-cell table:style-name="ce24" table:formula="of:=[.K49]+[.L49]" office:value-type="float" office:value="1620.78" calcext:value-type="float">
            <text:p>1.620,78 €</text:p>
          </table:table-cell>
          <table:table-cell table:style-name="ce24" table:formula="of:=SUM([.H49]+[.J49]+[.M49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49]+[.N49]+[.O49]" office:value-type="float" office:value="17325.18" calcext:value-type="float">
            <text:p>17.325,18 €</text:p>
          </table:table-cell>
          <table:table-cell table:style-name="ce24" table:formula="of:=([.P49]+[.Q49])*0.335" office:value-type="float" office:value="6373.8909" calcext:value-type="float">
            <text:p>6.373,89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1" calcext:value-type="float">
            <text:p>11</text:p>
          </table:table-cell>
          <table:table-cell table:style-name="ce10" office:value-type="string" calcext:value-type="string">
            <text:p>Limpiador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8" calcext:value-type="float">
            <text:p>8</text:p>
          </table:table-cell>
          <table:table-cell table:style-name="ce24" table:formula="of:=14.65*8*12" office:value-type="float" office:value="1406.4" calcext:value-type="float">
            <text:p>1.406,40 €</text:p>
          </table:table-cell>
          <table:table-cell table:style-name="ce24" table:formula="of:=(595.22+14.65*8)*2" office:value-type="float" office:value="1424.84" calcext:value-type="float">
            <text:p>1.424,84 €</text:p>
          </table:table-cell>
          <table:table-cell table:style-name="ce24" table:formula="of:=[.J50]/12*2" office:value-type="float" office:value="662.08" calcext:value-type="float">
            <text:p>662,08 €</text:p>
          </table:table-cell>
          <table:table-cell table:style-name="ce24" table:formula="of:=SUM([.D50]+[.F50]+[.G50])" office:value-type="float" office:value="9973.88" calcext:value-type="float">
            <text:p>9.973,8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50]/12)*2" office:value-type="float" office:value="231.54" calcext:value-type="float">
            <text:p>231,54 €</text:p>
          </table:table-cell>
          <table:table-cell table:style-name="ce24" table:formula="of:=[.K50]+[.L50]" office:value-type="float" office:value="1620.78" calcext:value-type="float">
            <text:p>1.620,78 €</text:p>
          </table:table-cell>
          <table:table-cell table:style-name="ce24" table:formula="of:=SUM([.H50]+[.J50]+[.M50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50]+[.N50]+[.O50]" office:value-type="float" office:value="17325.18" calcext:value-type="float">
            <text:p>17.325,18 €</text:p>
          </table:table-cell>
          <table:table-cell table:style-name="ce24" table:formula="of:=([.P50]+[.Q50])*0.335" office:value-type="float" office:value="6373.8909" calcext:value-type="float">
            <text:p>6.373,89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2" calcext:value-type="float">
            <text:p>12</text:p>
          </table:table-cell>
          <table:table-cell table:style-name="ce10" office:value-type="string" calcext:value-type="string">
            <text:p>Conserje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9*10</text:p>
          </table:table-cell>
          <table:table-cell table:style-name="ce24" table:formula="of:=14.65*9*12+14.65*2" office:value-type="float" office:value="1611.5" calcext:value-type="float">
            <text:p>1.611,50 €</text:p>
          </table:table-cell>
          <table:table-cell table:style-name="ce24" table:formula="of:=(595.22+14.65*9)+(595.22+14.65*10)" office:value-type="float" office:value="1468.79" calcext:value-type="float">
            <text:p>1.468,79 €</text:p>
          </table:table-cell>
          <table:table-cell table:style-name="ce24" table:formula="of:=[.J51]/12*2" office:value-type="float" office:value="662.08" calcext:value-type="float">
            <text:p>662,08 €</text:p>
          </table:table-cell>
          <table:table-cell table:style-name="ce24" table:formula="of:=SUM([.D51]+[.F51]+[.G51])" office:value-type="float" office:value="10222.93" calcext:value-type="float">
            <text:p>10.222,93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51]/12)*2" office:value-type="float" office:value="231.54" calcext:value-type="float">
            <text:p>231,54 €</text:p>
          </table:table-cell>
          <table:table-cell table:style-name="ce24" table:formula="of:=[.K51]+[.L51]" office:value-type="float" office:value="1620.78" calcext:value-type="float">
            <text:p>1.620,78 €</text:p>
          </table:table-cell>
          <table:table-cell table:style-name="ce24" table:formula="of:=SUM([.H51]+[.J51]+[.M51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51]+[.N51]+[.O51]" office:value-type="float" office:value="17574.23" calcext:value-type="float">
            <text:p>17.574,23 €</text:p>
          </table:table-cell>
          <table:table-cell table:style-name="ce24" table:formula="of:=([.P51]+[.Q51])*0.335" office:value-type="float" office:value="6457.32265" calcext:value-type="float">
            <text:p>6.457,32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3" calcext:value-type="float">
            <text:p>13</text:p>
          </table:table-cell>
          <table:table-cell table:style-name="ce10" office:value-type="string" calcext:value-type="string">
            <text:p>Limpiadora 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6" calcext:value-type="float">
            <text:p>6</text:p>
          </table:table-cell>
          <table:table-cell table:style-name="ce24" table:formula="of:=14.65*6*12" office:value-type="float" office:value="1054.8" calcext:value-type="float">
            <text:p>1.054,80 €</text:p>
          </table:table-cell>
          <table:table-cell table:style-name="ce24" table:formula="of:=(595.22+14.65*6)*2" office:value-type="float" office:value="1366.24" calcext:value-type="float">
            <text:p>1.366,24 €</text:p>
          </table:table-cell>
          <table:table-cell table:style-name="ce24" table:formula="of:=[.J52]/12*2" office:value-type="float" office:value="662.08" calcext:value-type="float">
            <text:p>662,08 €</text:p>
          </table:table-cell>
          <table:table-cell table:style-name="ce24" table:formula="of:=SUM([.D52]+[.F52]+[.G52])" office:value-type="float" office:value="9563.68" calcext:value-type="float">
            <text:p>9.563,6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52]/12)*2" office:value-type="float" office:value="231.54" calcext:value-type="float">
            <text:p>231,54 €</text:p>
          </table:table-cell>
          <table:table-cell table:style-name="ce24" table:formula="of:=[.K52]+[.L52]" office:value-type="float" office:value="1620.78" calcext:value-type="float">
            <text:p>1.620,78 €</text:p>
          </table:table-cell>
          <table:table-cell table:style-name="ce24" table:formula="of:=SUM([.H52]+[.J52]+[.M52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52]+[.N52]+[.O52]" office:value-type="float" office:value="16914.98" calcext:value-type="float">
            <text:p>16.914,98 €</text:p>
          </table:table-cell>
          <table:table-cell table:style-name="ce24" table:formula="of:=([.P52]+[.Q52])*0.347" office:value-type="float" office:value="6459.86998" calcext:value-type="float">
            <text:p>6.459,87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4" calcext:value-type="float">
            <text:p>14</text:p>
          </table:table-cell>
          <table:table-cell table:style-name="ce10" office:value-type="string" calcext:value-type="string">
            <text:p>Limpiadora 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4*5</text:p>
          </table:table-cell>
          <table:table-cell table:style-name="ce24" table:formula="of:=14.65*4*12+14.65*6" office:value-type="float" office:value="791.1" calcext:value-type="float">
            <text:p>791,10 €</text:p>
          </table:table-cell>
          <table:table-cell table:style-name="ce24" table:formula="of:=(595.22+14.65*4)+(595.22+14.65*5)" office:value-type="float" office:value="1322.29" calcext:value-type="float">
            <text:p>1.322,29 €</text:p>
          </table:table-cell>
          <table:table-cell table:style-name="ce24" table:formula="of:=[.J53]/12*2" office:value-type="float" office:value="662.08" calcext:value-type="float">
            <text:p>662,08 €</text:p>
          </table:table-cell>
          <table:table-cell table:style-name="ce24" table:formula="of:=SUM([.D53]+[.F53]+[.G53])" office:value-type="float" office:value="9256.03" calcext:value-type="float">
            <text:p>9.256,03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53]/12)*2" office:value-type="float" office:value="231.54" calcext:value-type="float">
            <text:p>231,54 €</text:p>
          </table:table-cell>
          <table:table-cell table:style-name="ce24" table:formula="of:=[.K53]+[.L53]" office:value-type="float" office:value="1620.78" calcext:value-type="float">
            <text:p>1.620,78 €</text:p>
          </table:table-cell>
          <table:table-cell table:style-name="ce24" table:formula="of:=SUM([.H53]+[.J53]+[.M53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53]+[.N53]+[.O53]" office:value-type="float" office:value="16607.33" calcext:value-type="float">
            <text:p>16.607,33 €</text:p>
          </table:table-cell>
          <table:table-cell table:style-name="ce24" table:formula="of:=([.P53]+[.Q53])*0.347" office:value-type="float" office:value="6353.11543" calcext:value-type="float">
            <text:p>6.353,12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5" calcext:value-type="float">
            <text:p>15</text:p>
          </table:table-cell>
          <table:table-cell table:style-name="ce10" office:value-type="string" calcext:value-type="string">
            <text:p>Limpiadora 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4.65*11" office:value-type="float" office:value="161.15" calcext:value-type="float">
            <text:p>161,15 €</text:p>
          </table:table-cell>
          <table:table-cell table:style-name="ce24" table:formula="of:=(595.22+14.65)*2" office:value-type="float" office:value="1219.74" calcext:value-type="float">
            <text:p>1.219,74 €</text:p>
          </table:table-cell>
          <table:table-cell table:style-name="ce24" table:formula="of:=[.J54]/12*2" office:value-type="float" office:value="662.08" calcext:value-type="float">
            <text:p>662,08 €</text:p>
          </table:table-cell>
          <table:table-cell table:style-name="ce24" table:formula="of:=SUM([.D54]+[.F54]+[.G54])" office:value-type="float" office:value="8523.53" calcext:value-type="float">
            <text:p>8.523,53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54]/12)*2" office:value-type="float" office:value="231.54" calcext:value-type="float">
            <text:p>231,54 €</text:p>
          </table:table-cell>
          <table:table-cell table:style-name="ce24" table:formula="of:=[.K54]+[.L54]" office:value-type="float" office:value="1620.78" calcext:value-type="float">
            <text:p>1.620,78 €</text:p>
          </table:table-cell>
          <table:table-cell table:style-name="ce24" table:formula="of:=SUM([.H54]+[.J54]+[.M54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54]+[.N54]+[.O54]" office:value-type="float" office:value="15874.83" calcext:value-type="float">
            <text:p>15.874,83 €</text:p>
          </table:table-cell>
          <table:table-cell table:style-name="ce24" table:formula="of:=([.P54]+[.Q54])*0.347" office:value-type="float" office:value="6098.93793" calcext:value-type="float">
            <text:p>6.098,94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6" calcext:value-type="float">
            <text:p>16</text:p>
          </table:table-cell>
          <table:table-cell table:style-name="ce10" office:value-type="string" calcext:value-type="string">
            <text:p>Limpiador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4*5</text:p>
          </table:table-cell>
          <table:table-cell table:style-name="ce24" table:formula="of:=14.65*4*12+14.65*9" office:value-type="float" office:value="835.05" calcext:value-type="float">
            <text:p>835,05 €</text:p>
          </table:table-cell>
          <table:table-cell table:style-name="ce24" table:formula="of:=(595.22+14.65*5)*2" office:value-type="float" office:value="1336.94" calcext:value-type="float">
            <text:p>1.336,94 €</text:p>
          </table:table-cell>
          <table:table-cell table:style-name="ce24" table:formula="of:=[.J55]/12*2" office:value-type="float" office:value="662.08" calcext:value-type="float">
            <text:p>662,08 €</text:p>
          </table:table-cell>
          <table:table-cell table:style-name="ce24" table:formula="of:=SUM([.D55]+[.F55]+[.G55])" office:value-type="float" office:value="9314.63" calcext:value-type="float">
            <text:p>9.314,63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55]/12)*2" office:value-type="float" office:value="231.54" calcext:value-type="float">
            <text:p>231,54 €</text:p>
          </table:table-cell>
          <table:table-cell table:style-name="ce24" table:formula="of:=[.K55]+[.L55]" office:value-type="float" office:value="1620.78" calcext:value-type="float">
            <text:p>1.620,78 €</text:p>
          </table:table-cell>
          <table:table-cell table:style-name="ce24" table:formula="of:=SUM([.H55]+[.J55]+[.M55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55]+[.N55]+[.O55]" office:value-type="float" office:value="16665.93" calcext:value-type="float">
            <text:p>16.665,93 €</text:p>
          </table:table-cell>
          <table:table-cell table:style-name="ce24" table:formula="of:=([.P55]+[.Q55])*0.347" office:value-type="float" office:value="6373.44963" calcext:value-type="float">
            <text:p>6.373,4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7" calcext:value-type="float">
            <text:p>17</text:p>
          </table:table-cell>
          <table:table-cell table:style-name="ce10" office:value-type="string" calcext:value-type="string">
            <text:p>Limpiadora 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5" calcext:value-type="float">
            <text:p>5</text:p>
          </table:table-cell>
          <table:table-cell table:style-name="ce24" table:formula="of:=14.65*5*12" office:value-type="float" office:value="879" calcext:value-type="float">
            <text:p>879,00 €</text:p>
          </table:table-cell>
          <table:table-cell table:style-name="ce24" table:formula="of:=(595.22+14.65*5)*2" office:value-type="float" office:value="1336.94" calcext:value-type="float">
            <text:p>1.336,94 €</text:p>
          </table:table-cell>
          <table:table-cell table:style-name="ce24" table:formula="of:=[.J56]/12*2" office:value-type="float" office:value="662.08" calcext:value-type="float">
            <text:p>662,08 €</text:p>
          </table:table-cell>
          <table:table-cell table:style-name="ce24" table:formula="of:=SUM([.D56]+[.F56]+[.G56])" office:value-type="float" office:value="9358.58" calcext:value-type="float">
            <text:p>9.358,5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56]/12)*2" office:value-type="float" office:value="231.54" calcext:value-type="float">
            <text:p>231,54 €</text:p>
          </table:table-cell>
          <table:table-cell table:style-name="ce24" table:formula="of:=[.K56]+[.L56]" office:value-type="float" office:value="1620.78" calcext:value-type="float">
            <text:p>1.620,78 €</text:p>
          </table:table-cell>
          <table:table-cell table:style-name="ce24" table:formula="of:=SUM([.H56]+[.J56]+[.M56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56]+[.N56]+[.O56]" office:value-type="float" office:value="16709.88" calcext:value-type="float">
            <text:p>16.709,88 €</text:p>
          </table:table-cell>
          <table:table-cell table:style-name="ce24" table:formula="of:=([.P56]+[.Q56])*0.347" office:value-type="float" office:value="6388.70028" calcext:value-type="float">
            <text:p>6.388,70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3">
          <table:table-cell table:style-name="ce4" office:value-type="string" calcext:value-type="string">
            <text:p>Nº</text:p>
          </table:table-cell>
          <table:table-cell table:style-name="ce11" office:value-type="string" calcext:value-type="string">
            <text:p>PUESTO DE TRABAJO</text:p>
          </table:table-cell>
          <table:table-cell table:style-name="ce1" office:value-type="string" calcext:value-type="string">
            <text:p>G</text:p>
          </table:table-cell>
          <table:table-cell table:style-name="ce22" office:value-type="string" calcext:value-type="string">
            <text:p>SUELDO</text:p>
          </table:table-cell>
          <table:table-cell table:style-name="ce4" office:value-type="string" calcext:value-type="string">
            <text:p>Nº TR.</text:p>
          </table:table-cell>
          <table:table-cell table:style-name="ce27" office:value-type="string" calcext:value-type="string">
            <text:p>IMPORTE</text:p>
          </table:table-cell>
          <table:table-cell table:style-name="ce32" office:value-type="string" calcext:value-type="string" table:number-columns-spanned="2" table:number-rows-spanned="1">
            <text:p>PAGAS EXTRAS</text:p>
          </table:table-cell>
          <table:covered-table-cell/>
          <table:table-cell table:style-name="ce22" office:value-type="string" calcext:value-type="string">
            <text:p>TOTAL</text:p>
          </table:table-cell>
          <table:table-cell table:number-columns-repeated="2" table:style-name="ce22" office:value-type="string" calcext:value-type="string">
            <text:p>COMP.</text:p>
          </table:table-cell>
          <table:table-cell table:style-name="ce25" office:value-type="string" calcext:value-type="string">
            <text:p>COMPL. ESPEC.</text:p>
          </table:table-cell>
          <table:table-cell table:style-name="ce22" office:value-type="string" calcext:value-type="string">
            <text:p>TOTAL</text:p>
          </table:table-cell>
          <table:table-cell table:style-name="ce27" office:value-type="string" calcext:value-type="string">
            <text:p>TOTAL</text:p>
          </table:table-cell>
          <table:table-cell table:style-name="ce22" office:value-type="string" calcext:value-type="string">
            <text:p>RESIDENCIA</text:p>
          </table:table-cell>
          <table:table-cell table:style-name="ce22" office:value-type="string" calcext:value-type="string">
            <text:p>PRODUCT.</text:p>
          </table:table-cell>
          <table:table-cell table:style-name="ce25" office:value-type="string" calcext:value-type="string">
            <text:p>TOTAL</text:p>
          </table:table-cell>
          <table:table-cell table:style-name="ce22" office:value-type="string" calcext:value-type="string">
            <text:p>SEG.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5" office:value-type="string" calcext:value-type="string">
            <text:p>TRABAJ.</text:p>
          </table:table-cell>
          <table:table-cell table:style-name="ce13"/>
          <table:table-cell table:style-name="ce2"/>
          <table:table-cell table:style-name="ce23" office:value-type="string" calcext:value-type="string">
            <text:p>BASICO</text:p>
          </table:table-cell>
          <table:table-cell table:style-name="ce5"/>
          <table:table-cell table:style-name="ce28" office:value-type="string" calcext:value-type="string">
            <text:p>TRIENIOS</text:p>
          </table:table-cell>
          <table:table-cell table:style-name="ce32" office:value-type="string" calcext:value-type="string">
            <text:p>S.+ANTIG.</text:p>
          </table:table-cell>
          <table:table-cell table:style-name="ce28" office:value-type="string" calcext:value-type="string">
            <text:p><text:s/>C.DEST.</text:p>
          </table:table-cell>
          <table:table-cell table:style-name="ce23" office:value-type="string" calcext:value-type="string">
            <text:p>BASICAS</text:p>
          </table:table-cell>
          <table:table-cell table:style-name="ce23" office:value-type="string" calcext:value-type="string">
            <text:p>DESTINO</text:p>
          </table:table-cell>
          <table:table-cell table:style-name="ce23" office:value-type="string" calcext:value-type="string">
            <text:p>ESPECIFICO</text:p>
          </table:table-cell>
          <table:table-cell table:style-name="ce26" office:value-type="string" calcext:value-type="string">
            <text:p>JUNIO/DCBRE</text:p>
          </table:table-cell>
          <table:table-cell table:style-name="ce23" office:value-type="string" calcext:value-type="string">
            <text:p>ESPECIFICO</text:p>
          </table:table-cell>
          <table:table-cell table:style-name="ce28" office:value-type="string" calcext:value-type="string">
            <text:p>COMPLEM.</text:p>
          </table:table-cell>
          <table:table-cell table:style-name="ce23"/>
          <table:table-cell table:style-name="ce23" office:value-type="string" calcext:value-type="string">
            <text:p>CONVENIO</text:p>
          </table:table-cell>
          <table:table-cell table:style-name="ce26" office:value-type="string" calcext:value-type="string">
            <text:p>GENERAL</text:p>
          </table:table-cell>
          <table:table-cell table:style-name="ce37" office:value-type="string" calcext:value-type="string">
            <text:p>SOCIAL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1" calcext:value-type="float">
            <text:p>1</text:p>
          </table:table-cell>
          <table:table-cell table:style-name="ce9" office:value-type="string" calcext:value-type="string">
            <text:p>Técnico Esp. Educ. Infantil</text:p>
          </table:table-cell>
          <table:table-cell table:style-name="ce18" office:value-type="string" calcext:value-type="string">
            <text:p>C</text:p>
          </table:table-cell>
          <table:table-cell table:style-name="ce24" office:value-type="float" office:value="9376.68" calcext:value-type="float">
            <text:p>9.376,68 €</text:p>
          </table:table-cell>
          <table:table-cell table:style-name="ce18" office:value-type="float" office:value="10" calcext:value-type="float">
            <text:p>10</text:p>
          </table:table-cell>
          <table:table-cell table:style-name="ce24" table:formula="of:=(28.59*3+19.46*7)*12" office:value-type="float" office:value="2663.88" calcext:value-type="float">
            <text:p>2.663,88 €</text:p>
          </table:table-cell>
          <table:table-cell table:style-name="ce24" table:formula="of:=(675.35+24.69*3+19.27*7)*2" office:value-type="float" office:value="1768.62" calcext:value-type="float">
            <text:p>1.768,62 €</text:p>
          </table:table-cell>
          <table:table-cell table:style-name="ce24" table:formula="of:=[.J59]/12*2" office:value-type="float" office:value="1106.6" calcext:value-type="float">
            <text:p>1.106,60 €</text:p>
          </table:table-cell>
          <table:table-cell table:style-name="ce24" table:formula="of:=SUM([.D59]+[.F59]+[.G59])" office:value-type="float" office:value="13809.18" calcext:value-type="float">
            <text:p>13.809,18 €</text:p>
          </table:table-cell>
          <table:table-cell table:style-name="ce24" office:value-type="float" office:value="6639.6" calcext:value-type="float">
            <text:p>6.639,60 €</text:p>
          </table:table-cell>
          <table:table-cell table:style-name="ce24" office:value-type="float" office:value="4532.76" calcext:value-type="float">
            <text:p>4.532,76 €</text:p>
          </table:table-cell>
          <table:table-cell table:style-name="ce24" table:formula="of:=([.K59]/12)*2" office:value-type="float" office:value="755.46" calcext:value-type="float">
            <text:p>755,46 €</text:p>
          </table:table-cell>
          <table:table-cell table:style-name="ce24" table:formula="of:=[.K59]+[.L59]" office:value-type="float" office:value="5288.22" calcext:value-type="float">
            <text:p>5.288,22 €</text:p>
          </table:table-cell>
          <table:table-cell table:style-name="ce24" table:formula="of:=SUM([.H59]+[.J59]+[.M59])" office:value-type="float" office:value="13034.42" calcext:value-type="float">
            <text:p>13.034,42 €</text:p>
          </table:table-cell>
          <table:table-cell table:style-name="ce24" office:value-type="float" office:value="1505.4" calcext:value-type="float">
            <text:p>1.505,40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59]+[.N59]+[.O59]" office:value-type="float" office:value="28349" calcext:value-type="float">
            <text:p>28.349,00 €</text:p>
          </table:table-cell>
          <table:table-cell table:style-name="ce24" table:formula="of:=([.P59]+[.Q59])*0.3155" office:value-type="float" office:value="9459.1948" calcext:value-type="float">
            <text:p>9.459,19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2" calcext:value-type="float">
            <text:p>2</text:p>
          </table:table-cell>
          <table:table-cell table:style-name="ce9" office:value-type="string" calcext:value-type="string">
            <text:p>Técnico Esp. Educ. Infantil</text:p>
          </table:table-cell>
          <table:table-cell table:style-name="ce18" office:value-type="string" calcext:value-type="string">
            <text:p>C</text:p>
          </table:table-cell>
          <table:table-cell table:style-name="ce24" office:value-type="float" office:value="9376.68" calcext:value-type="float">
            <text:p>9.376,68 €</text:p>
          </table:table-cell>
          <table:table-cell table:style-name="ce18" office:value-type="float" office:value="8" calcext:value-type="float">
            <text:p>8</text:p>
          </table:table-cell>
          <table:table-cell table:style-name="ce24" table:formula="of:=(28.59*4+19.46*4)*12" office:value-type="float" office:value="2306.4" calcext:value-type="float">
            <text:p>2.306,40 €</text:p>
          </table:table-cell>
          <table:table-cell table:style-name="ce24" table:formula="of:=(675.35+24.69*4+19.27*4)*2" office:value-type="float" office:value="1702.38" calcext:value-type="float">
            <text:p>1.702,38 €</text:p>
          </table:table-cell>
          <table:table-cell table:style-name="ce24" table:formula="of:=[.J63]/12*2" office:value-type="float" office:value="1106.6" calcext:value-type="float">
            <text:p>1.106,60 €</text:p>
          </table:table-cell>
          <table:table-cell table:style-name="ce24" table:formula="of:=SUM([.D60]+[.F60]+[.G60])" office:value-type="float" office:value="13385.46" calcext:value-type="float">
            <text:p>13.385,46 €</text:p>
          </table:table-cell>
          <table:table-cell table:style-name="ce24" office:value-type="float" office:value="6639.6" calcext:value-type="float">
            <text:p>6.639,60 €</text:p>
          </table:table-cell>
          <table:table-cell table:style-name="ce24" office:value-type="float" office:value="4532.76" calcext:value-type="float">
            <text:p>4.532,76 €</text:p>
          </table:table-cell>
          <table:table-cell table:style-name="ce24" table:formula="of:=([.K60]/12)*2" office:value-type="float" office:value="755.46" calcext:value-type="float">
            <text:p>755,46 €</text:p>
          </table:table-cell>
          <table:table-cell table:style-name="ce24" table:formula="of:=[.K60]+[.L60]" office:value-type="float" office:value="5288.22" calcext:value-type="float">
            <text:p>5.288,22 €</text:p>
          </table:table-cell>
          <table:table-cell table:style-name="ce24" table:formula="of:=SUM([.H60]+[.J60]+[.M60])" office:value-type="float" office:value="13034.42" calcext:value-type="float">
            <text:p>13.034,42 €</text:p>
          </table:table-cell>
          <table:table-cell table:style-name="ce24" office:value-type="float" office:value="1505.4" calcext:value-type="float">
            <text:p>1.505,40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60]+[.N60]+[.O60]" office:value-type="float" office:value="27925.28" calcext:value-type="float">
            <text:p>27.925,28 €</text:p>
          </table:table-cell>
          <table:table-cell table:style-name="ce24" table:formula="of:=([.P60]+[.Q60])*0.3155" office:value-type="float" office:value="9325.51114" calcext:value-type="float">
            <text:p>9.325,51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3" calcext:value-type="float">
            <text:p>3</text:p>
          </table:table-cell>
          <table:table-cell table:style-name="ce9" office:value-type="string" calcext:value-type="string">
            <text:p>Técnico Esp. Educ. Infantil</text:p>
          </table:table-cell>
          <table:table-cell table:style-name="ce18" office:value-type="string" calcext:value-type="string">
            <text:p>C</text:p>
          </table:table-cell>
          <table:table-cell table:style-name="ce24" office:value-type="float" office:value="9376.68" calcext:value-type="float">
            <text:p>9.376,68 €</text:p>
          </table:table-cell>
          <table:table-cell table:style-name="ce18" office:value-type="float" office:value="9" calcext:value-type="float">
            <text:p>9</text:p>
          </table:table-cell>
          <table:table-cell table:style-name="ce24" table:formula="of:=(28.59*3+19.46*6)*12" office:value-type="float" office:value="2430.36" calcext:value-type="float">
            <text:p>2.430,36 €</text:p>
          </table:table-cell>
          <table:table-cell table:style-name="ce24" table:formula="of:=(675.35+24.69*3+19.27*6)*2" office:value-type="float" office:value="1730.08" calcext:value-type="float">
            <text:p>1.730,08 €</text:p>
          </table:table-cell>
          <table:table-cell table:style-name="ce24" table:formula="of:=[.J64]/12*2" office:value-type="float" office:value="1106.6" calcext:value-type="float">
            <text:p>1.106,60 €</text:p>
          </table:table-cell>
          <table:table-cell table:style-name="ce24" table:formula="of:=SUM([.D61]+[.F61]+[.G61])" office:value-type="float" office:value="13537.12" calcext:value-type="float">
            <text:p>13.537,12 €</text:p>
          </table:table-cell>
          <table:table-cell table:style-name="ce24" office:value-type="float" office:value="6639.6" calcext:value-type="float">
            <text:p>6.639,60 €</text:p>
          </table:table-cell>
          <table:table-cell table:style-name="ce24" office:value-type="float" office:value="4532.76" calcext:value-type="float">
            <text:p>4.532,76 €</text:p>
          </table:table-cell>
          <table:table-cell table:style-name="ce24" table:formula="of:=([.K61]/12)*2" office:value-type="float" office:value="755.46" calcext:value-type="float">
            <text:p>755,46 €</text:p>
          </table:table-cell>
          <table:table-cell table:style-name="ce24" table:formula="of:=[.K61]+[.L61]" office:value-type="float" office:value="5288.22" calcext:value-type="float">
            <text:p>5.288,22 €</text:p>
          </table:table-cell>
          <table:table-cell table:style-name="ce24" table:formula="of:=SUM([.H61]+[.J61]+[.M61])" office:value-type="float" office:value="13034.42" calcext:value-type="float">
            <text:p>13.034,42 €</text:p>
          </table:table-cell>
          <table:table-cell table:style-name="ce24" office:value-type="float" office:value="1505.4" calcext:value-type="float">
            <text:p>1.505,40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61]+[.N61]+[.O61]" office:value-type="float" office:value="28076.94" calcext:value-type="float">
            <text:p>28.076,94 €</text:p>
          </table:table-cell>
          <table:table-cell table:style-name="ce24" table:formula="of:=([.P61]+[.Q61])*0.3275" office:value-type="float" office:value="9729.87435" calcext:value-type="float">
            <text:p>9.729,87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4" calcext:value-type="float">
            <text:p>4</text:p>
          </table:table-cell>
          <table:table-cell table:style-name="ce9" office:value-type="string" calcext:value-type="string">
            <text:p>Técnico Esp. Educ. Infantil</text:p>
          </table:table-cell>
          <table:table-cell table:style-name="ce18" office:value-type="string" calcext:value-type="string">
            <text:p>C</text:p>
          </table:table-cell>
          <table:table-cell table:style-name="ce24" office:value-type="float" office:value="9376.68" calcext:value-type="float">
            <text:p>9.376,68 €</text:p>
          </table:table-cell>
          <table:table-cell table:style-name="ce18" office:value-type="float" office:value="10" calcext:value-type="float">
            <text:p>10</text:p>
          </table:table-cell>
          <table:table-cell table:style-name="ce24" table:formula="of:=(28.59*3+19.46*7)*12" office:value-type="float" office:value="2663.88" calcext:value-type="float">
            <text:p>2.663,88 €</text:p>
          </table:table-cell>
          <table:table-cell table:style-name="ce24" table:formula="of:=(675.35+24.69*3+19.27*7)*2" office:value-type="float" office:value="1768.62" calcext:value-type="float">
            <text:p>1.768,62 €</text:p>
          </table:table-cell>
          <table:table-cell table:style-name="ce24" table:formula="of:=[.J62]/12*2" office:value-type="float" office:value="1106.6" calcext:value-type="float">
            <text:p>1.106,60 €</text:p>
          </table:table-cell>
          <table:table-cell table:style-name="ce24" table:formula="of:=SUM([.D62]+[.F62]+[.G62])" office:value-type="float" office:value="13809.18" calcext:value-type="float">
            <text:p>13.809,18 €</text:p>
          </table:table-cell>
          <table:table-cell table:style-name="ce24" office:value-type="float" office:value="6639.6" calcext:value-type="float">
            <text:p>6.639,60 €</text:p>
          </table:table-cell>
          <table:table-cell table:style-name="ce24" office:value-type="float" office:value="4532.76" calcext:value-type="float">
            <text:p>4.532,76 €</text:p>
          </table:table-cell>
          <table:table-cell table:style-name="ce24" table:formula="of:=([.K62]/12)*2" office:value-type="float" office:value="755.46" calcext:value-type="float">
            <text:p>755,46 €</text:p>
          </table:table-cell>
          <table:table-cell table:style-name="ce24" table:formula="of:=[.K62]+[.L62]" office:value-type="float" office:value="5288.22" calcext:value-type="float">
            <text:p>5.288,22 €</text:p>
          </table:table-cell>
          <table:table-cell table:style-name="ce24" table:formula="of:=SUM([.H62]+[.J62]+[.M62])" office:value-type="float" office:value="13034.42" calcext:value-type="float">
            <text:p>13.034,42 €</text:p>
          </table:table-cell>
          <table:table-cell table:style-name="ce24" office:value-type="float" office:value="1505.4" calcext:value-type="float">
            <text:p>1.505,40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62]+[.N62]+[.O62]" office:value-type="float" office:value="28349" calcext:value-type="float">
            <text:p>28.349,00 €</text:p>
          </table:table-cell>
          <table:table-cell table:style-name="ce24" table:formula="of:=([.P62]+[.Q62])*0.3155" office:value-type="float" office:value="9459.1948" calcext:value-type="float">
            <text:p>9.459,19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5" calcext:value-type="float">
            <text:p>5</text:p>
          </table:table-cell>
          <table:table-cell table:style-name="ce9" office:value-type="string" calcext:value-type="string">
            <text:p>Técnico Esp. Educ. Infantil</text:p>
          </table:table-cell>
          <table:table-cell table:style-name="ce18" office:value-type="string" calcext:value-type="string">
            <text:p>C</text:p>
          </table:table-cell>
          <table:table-cell table:style-name="ce24" office:value-type="float" office:value="9376.68" calcext:value-type="float">
            <text:p>9.376,68 €</text:p>
          </table:table-cell>
          <table:table-cell table:style-name="ce18" office:value-type="float" office:value="10" calcext:value-type="float">
            <text:p>10</text:p>
          </table:table-cell>
          <table:table-cell table:style-name="ce24" table:formula="of:=19.46*9*12+28.59*12" office:value-type="float" office:value="2444.76" calcext:value-type="float">
            <text:p>2.444,76 €</text:p>
          </table:table-cell>
          <table:table-cell table:style-name="ce24" table:formula="of:=(675.35+19.27*9+24.69)*2" office:value-type="float" office:value="1746.94" calcext:value-type="float">
            <text:p>1.746,94 €</text:p>
          </table:table-cell>
          <table:table-cell table:style-name="ce24" table:formula="of:=[.J63]/12*2" office:value-type="float" office:value="1106.6" calcext:value-type="float">
            <text:p>1.106,60 €</text:p>
          </table:table-cell>
          <table:table-cell table:style-name="ce24" table:formula="of:=SUM([.D63]+[.F63]+[.G63])" office:value-type="float" office:value="13568.38" calcext:value-type="float">
            <text:p>13.568,38 €</text:p>
          </table:table-cell>
          <table:table-cell table:style-name="ce24" office:value-type="float" office:value="6639.6" calcext:value-type="float">
            <text:p>6.639,60 €</text:p>
          </table:table-cell>
          <table:table-cell table:style-name="ce24" office:value-type="float" office:value="4532.76" calcext:value-type="float">
            <text:p>4.532,76 €</text:p>
          </table:table-cell>
          <table:table-cell table:style-name="ce24" table:formula="of:=([.K63]/12)*2" office:value-type="float" office:value="755.46" calcext:value-type="float">
            <text:p>755,46 €</text:p>
          </table:table-cell>
          <table:table-cell table:style-name="ce24" table:formula="of:=[.K63]+[.L63]" office:value-type="float" office:value="5288.22" calcext:value-type="float">
            <text:p>5.288,22 €</text:p>
          </table:table-cell>
          <table:table-cell table:style-name="ce24" table:formula="of:=SUM([.H63]+[.J63]+[.M63])" office:value-type="float" office:value="13034.42" calcext:value-type="float">
            <text:p>13.034,42 €</text:p>
          </table:table-cell>
          <table:table-cell table:style-name="ce24" office:value-type="float" office:value="1505.4" calcext:value-type="float">
            <text:p>1.505,40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63]+[.N63]+[.O63]" office:value-type="float" office:value="28108.2" calcext:value-type="float">
            <text:p>28.108,20 €</text:p>
          </table:table-cell>
          <table:table-cell table:style-name="ce24" table:formula="of:=([.P63]+[.Q63])*0.3275" office:value-type="float" office:value="9740.112" calcext:value-type="float">
            <text:p>9.740,11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6" calcext:value-type="float">
            <text:p>6</text:p>
          </table:table-cell>
          <table:table-cell table:style-name="ce9" office:value-type="string" calcext:value-type="string">
            <text:p>Técnico Esp. Educ. Infantil</text:p>
          </table:table-cell>
          <table:table-cell table:style-name="ce18" office:value-type="string" calcext:value-type="string">
            <text:p>C</text:p>
          </table:table-cell>
          <table:table-cell table:style-name="ce24" office:value-type="float" office:value="9376.68" calcext:value-type="float">
            <text:p>9.376,68 €</text:p>
          </table:table-cell>
          <table:table-cell table:style-name="ce18" office:value-type="float" office:value="10" calcext:value-type="float">
            <text:p>10</text:p>
          </table:table-cell>
          <table:table-cell table:style-name="ce24" table:formula="of:=19.46*9*12+28.59*12" office:value-type="float" office:value="2444.76" calcext:value-type="float">
            <text:p>2.444,76 €</text:p>
          </table:table-cell>
          <table:table-cell table:style-name="ce24" table:formula="of:=(675.35+19.27*9+24.69)*2" office:value-type="float" office:value="1746.94" calcext:value-type="float">
            <text:p>1.746,94 €</text:p>
          </table:table-cell>
          <table:table-cell table:style-name="ce24" table:formula="of:=[.J64]/12*2" office:value-type="float" office:value="1106.6" calcext:value-type="float">
            <text:p>1.106,60 €</text:p>
          </table:table-cell>
          <table:table-cell table:style-name="ce24" table:formula="of:=SUM([.D64]+[.F64]+[.G64])" office:value-type="float" office:value="13568.38" calcext:value-type="float">
            <text:p>13.568,38 €</text:p>
          </table:table-cell>
          <table:table-cell table:style-name="ce24" office:value-type="float" office:value="6639.6" calcext:value-type="float">
            <text:p>6.639,60 €</text:p>
          </table:table-cell>
          <table:table-cell table:style-name="ce24" office:value-type="float" office:value="4532.76" calcext:value-type="float">
            <text:p>4.532,76 €</text:p>
          </table:table-cell>
          <table:table-cell table:style-name="ce24" table:formula="of:=([.K64]/12)*2" office:value-type="float" office:value="755.46" calcext:value-type="float">
            <text:p>755,46 €</text:p>
          </table:table-cell>
          <table:table-cell table:style-name="ce24" table:formula="of:=[.K64]+[.L64]" office:value-type="float" office:value="5288.22" calcext:value-type="float">
            <text:p>5.288,22 €</text:p>
          </table:table-cell>
          <table:table-cell table:style-name="ce24" table:formula="of:=SUM([.H64]+[.J64]+[.M64])" office:value-type="float" office:value="13034.42" calcext:value-type="float">
            <text:p>13.034,42 €</text:p>
          </table:table-cell>
          <table:table-cell table:style-name="ce24" office:value-type="float" office:value="1505.4" calcext:value-type="float">
            <text:p>1.505,40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64]+[.N64]+[.O64]" office:value-type="float" office:value="28108.2" calcext:value-type="float">
            <text:p>28.108,20 €</text:p>
          </table:table-cell>
          <table:table-cell table:style-name="ce24" table:formula="of:=([.P64]+[.Q64])*0.3275" office:value-type="float" office:value="9740.112" calcext:value-type="float">
            <text:p>9.740,11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7" calcext:value-type="float">
            <text:p>7</text:p>
          </table:table-cell>
          <table:table-cell table:style-name="ce9" office:value-type="string" calcext:value-type="string">
            <text:p>Cocinera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0" calcext:value-type="float">
            <text:p>0</text:p>
          </table:table-cell>
          <table:table-cell table:style-name="ce24" office:value-type="float" office:value="0" calcext:value-type="float">
            <text:p>0,00 €</text:p>
          </table:table-cell>
          <table:table-cell table:style-name="ce24" table:formula="of:=(644.4)*2" office:value-type="float" office:value="1288.8" calcext:value-type="float">
            <text:p>1.288,80 €</text:p>
          </table:table-cell>
          <table:table-cell table:style-name="ce24" table:formula="of:=[.J65]/12*2" office:value-type="float" office:value="856.92" calcext:value-type="float">
            <text:p>856,92 €</text:p>
          </table:table-cell>
          <table:table-cell table:style-name="ce24" table:formula="of:=SUM([.D65]+[.F65]+[.G65])" office:value-type="float" office:value="9092.76" calcext:value-type="float">
            <text:p>9.092,76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2574" calcext:value-type="float">
            <text:p>2.574,00 €</text:p>
          </table:table-cell>
          <table:table-cell table:style-name="ce24" table:formula="of:=([.K65]/12)*2" office:value-type="float" office:value="429" calcext:value-type="float">
            <text:p>429,00 €</text:p>
          </table:table-cell>
          <table:table-cell table:style-name="ce24" table:formula="of:=[.K65]+[.L65]" office:value-type="float" office:value="3003" calcext:value-type="float">
            <text:p>3.003,00 €</text:p>
          </table:table-cell>
          <table:table-cell table:style-name="ce24" table:formula="of:=SUM([.H65]+[.J65]+[.M65])" office:value-type="float" office:value="9001.44" calcext:value-type="float">
            <text:p>9.001,44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65]+[.N65]+[.O65]" office:value-type="float" office:value="19334.88" calcext:value-type="float">
            <text:p>19.334,88 €</text:p>
          </table:table-cell>
          <table:table-cell table:style-name="ce24" table:formula="of:=([.P65]+[.Q65])*0.3275" office:value-type="float" office:value="6866.8497" calcext:value-type="float">
            <text:p>6.866,8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8" calcext:value-type="float">
            <text:p>8</text:p>
          </table:table-cell>
          <table:table-cell table:style-name="ce9" office:value-type="string" calcext:value-type="string">
            <text:p>Ayudante de Cocin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10" calcext:value-type="float">
            <text:p>10</text:p>
          </table:table-cell>
          <table:table-cell table:style-name="ce24" table:formula="of:=14.65*10*12" office:value-type="float" office:value="1758" calcext:value-type="float">
            <text:p>1.758,00 €</text:p>
          </table:table-cell>
          <table:table-cell table:style-name="ce24" table:formula="of:=(595.22+14.65*10)*2" office:value-type="float" office:value="1483.44" calcext:value-type="float">
            <text:p>1.483,44 €</text:p>
          </table:table-cell>
          <table:table-cell table:style-name="ce24" table:formula="of:=[.J66]/12*2" office:value-type="float" office:value="662.08" calcext:value-type="float">
            <text:p>662,08 €</text:p>
          </table:table-cell>
          <table:table-cell table:style-name="ce24" table:formula="of:=SUM([.D66]+[.F66]+[.G66])" office:value-type="float" office:value="10384.08" calcext:value-type="float">
            <text:p>10.384,0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66]/12)*2" office:value-type="float" office:value="231.54" calcext:value-type="float">
            <text:p>231,54 €</text:p>
          </table:table-cell>
          <table:table-cell table:style-name="ce24" table:formula="of:=[.K66]+[.L66]" office:value-type="float" office:value="1620.78" calcext:value-type="float">
            <text:p>1.620,78 €</text:p>
          </table:table-cell>
          <table:table-cell table:style-name="ce24" table:formula="of:=SUM([.H66]+[.J66]+[.M66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66]+[.N66]+[.O66]" office:value-type="float" office:value="17735.38" calcext:value-type="float">
            <text:p>17.735,38 €</text:p>
          </table:table-cell>
          <table:table-cell table:style-name="ce24" table:formula="of:=([.P66]+[.Q66])*0.3155" office:value-type="float" office:value="6132.29147" calcext:value-type="float">
            <text:p>6.132,29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9" calcext:value-type="float">
            <text:p>9</text:p>
          </table:table-cell>
          <table:table-cell table:style-name="ce9" office:value-type="string" calcext:value-type="string">
            <text:p>Limpiador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6*7</text:p>
          </table:table-cell>
          <table:table-cell table:style-name="ce24" table:formula="of:=14.65*6*12+14.65*11" office:value-type="float" office:value="1215.95" calcext:value-type="float">
            <text:p>1.215,95 €</text:p>
          </table:table-cell>
          <table:table-cell table:style-name="ce24" table:formula="of:=(595.22+14.65*7)*2" office:value-type="float" office:value="1395.54" calcext:value-type="float">
            <text:p>1.395,54 €</text:p>
          </table:table-cell>
          <table:table-cell table:style-name="ce24" table:formula="of:=[.J67]/12*2" office:value-type="float" office:value="662.08" calcext:value-type="float">
            <text:p>662,08 €</text:p>
          </table:table-cell>
          <table:table-cell table:style-name="ce24" table:formula="of:=SUM([.D67]+[.F67]+[.G67])" office:value-type="float" office:value="9754.13" calcext:value-type="float">
            <text:p>9.754,13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67]/12)*2" office:value-type="float" office:value="231.54" calcext:value-type="float">
            <text:p>231,54 €</text:p>
          </table:table-cell>
          <table:table-cell table:style-name="ce24" table:formula="of:=[.K67]+[.L67]" office:value-type="float" office:value="1620.78" calcext:value-type="float">
            <text:p>1.620,78 €</text:p>
          </table:table-cell>
          <table:table-cell table:style-name="ce24" table:formula="of:=SUM([.H67]+[.J67]+[.M67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67]+[.N67]+[.O67]" office:value-type="float" office:value="17105.43" calcext:value-type="float">
            <text:p>17.105,43 €</text:p>
          </table:table-cell>
          <table:table-cell table:style-name="ce24" table:formula="of:=([.P67]+[.Q67])*0.347" office:value-type="float" office:value="6525.95613" calcext:value-type="float">
            <text:p>6.525,96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10" calcext:value-type="float">
            <text:p>10</text:p>
          </table:table-cell>
          <table:table-cell table:style-name="ce9" office:value-type="string" calcext:value-type="string">
            <text:p>Limpiadora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4" calcext:value-type="float">
            <text:p>4</text:p>
          </table:table-cell>
          <table:table-cell table:style-name="ce24" table:formula="of:=14.65*12*4" office:value-type="float" office:value="703.2" calcext:value-type="float">
            <text:p>703,20 €</text:p>
          </table:table-cell>
          <table:table-cell table:style-name="ce24" table:formula="of:=(595.22+14.65*4)*2" office:value-type="float" office:value="1307.64" calcext:value-type="float">
            <text:p>1.307,64 €</text:p>
          </table:table-cell>
          <table:table-cell table:style-name="ce24" table:formula="of:=[.J68]/12*2" office:value-type="float" office:value="662.08" calcext:value-type="float">
            <text:p>662,08 €</text:p>
          </table:table-cell>
          <table:table-cell table:style-name="ce24" table:formula="of:=SUM([.D68]+[.F68]+[.G68])" office:value-type="float" office:value="9153.48" calcext:value-type="float">
            <text:p>9.153,4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68]/12)*2" office:value-type="float" office:value="231.54" calcext:value-type="float">
            <text:p>231,54 €</text:p>
          </table:table-cell>
          <table:table-cell table:style-name="ce24" table:formula="of:=[.K68]+[.L68]" office:value-type="float" office:value="1620.78" calcext:value-type="float">
            <text:p>1.620,78 €</text:p>
          </table:table-cell>
          <table:table-cell table:style-name="ce24" table:formula="of:=SUM([.H68]+[.J68]+[.M68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68]+[.N68]+[.O68]" office:value-type="float" office:value="16504.78" calcext:value-type="float">
            <text:p>16.504,78 €</text:p>
          </table:table-cell>
          <table:table-cell table:style-name="ce24" table:formula="of:=([.P68]+[.Q68])*0.347" office:value-type="float" office:value="6317.53058" calcext:value-type="float">
            <text:p>6.317,53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3">
          <table:table-cell table:style-name="ce4" office:value-type="string" calcext:value-type="string">
            <text:p>Nº</text:p>
          </table:table-cell>
          <table:table-cell table:style-name="ce11" office:value-type="string" calcext:value-type="string">
            <text:p>PUESTO DE TRABAJO</text:p>
          </table:table-cell>
          <table:table-cell table:style-name="ce4" office:value-type="string" calcext:value-type="string">
            <text:p>G</text:p>
          </table:table-cell>
          <table:table-cell table:style-name="ce22" office:value-type="string" calcext:value-type="string">
            <text:p>SUELDO</text:p>
          </table:table-cell>
          <table:table-cell table:style-name="ce4" office:value-type="string" calcext:value-type="string">
            <text:p>Nº TR.</text:p>
          </table:table-cell>
          <table:table-cell table:style-name="ce27" office:value-type="string" calcext:value-type="string">
            <text:p>IMPORTE</text:p>
          </table:table-cell>
          <table:table-cell table:style-name="ce32" office:value-type="string" calcext:value-type="string" table:number-columns-spanned="2" table:number-rows-spanned="1">
            <text:p>PAGAS EXTRAS</text:p>
          </table:table-cell>
          <table:covered-table-cell/>
          <table:table-cell table:style-name="ce22" office:value-type="string" calcext:value-type="string">
            <text:p>TOTAL</text:p>
          </table:table-cell>
          <table:table-cell table:style-name="ce22" office:value-type="string" calcext:value-type="string">
            <text:p>COMP.</text:p>
          </table:table-cell>
          <table:table-cell table:style-name="ce27" office:value-type="string" calcext:value-type="string">
            <text:p>COMP.</text:p>
          </table:table-cell>
          <table:table-cell table:style-name="ce22" office:value-type="string" calcext:value-type="string">
            <text:p>COMPL. ESPEC.</text:p>
          </table:table-cell>
          <table:table-cell table:style-name="ce22" office:value-type="string" calcext:value-type="string">
            <text:p>TOTAL</text:p>
          </table:table-cell>
          <table:table-cell table:style-name="ce27" office:value-type="string" calcext:value-type="string">
            <text:p>TOTAL</text:p>
          </table:table-cell>
          <table:table-cell table:style-name="ce22" office:value-type="string" calcext:value-type="string">
            <text:p>RESIDENCIA</text:p>
          </table:table-cell>
          <table:table-cell table:style-name="ce22" office:value-type="string" calcext:value-type="string">
            <text:p>PRODUCT.</text:p>
          </table:table-cell>
          <table:table-cell table:style-name="ce25" office:value-type="string" calcext:value-type="string">
            <text:p>TOTAL</text:p>
          </table:table-cell>
          <table:table-cell table:style-name="ce22" office:value-type="string" calcext:value-type="string">
            <text:p>SEG.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5" office:value-type="string" calcext:value-type="string">
            <text:p>TRABAJ.</text:p>
          </table:table-cell>
          <table:table-cell table:style-name="ce13"/>
          <table:table-cell table:style-name="ce5"/>
          <table:table-cell table:style-name="ce23" office:value-type="string" calcext:value-type="string">
            <text:p>BASICO</text:p>
          </table:table-cell>
          <table:table-cell table:style-name="ce5"/>
          <table:table-cell table:style-name="ce28" office:value-type="string" calcext:value-type="string">
            <text:p>TRIENIOS</text:p>
          </table:table-cell>
          <table:table-cell table:style-name="ce32" office:value-type="string" calcext:value-type="string">
            <text:p>S.+ANTIG.</text:p>
          </table:table-cell>
          <table:table-cell table:style-name="ce28" office:value-type="string" calcext:value-type="string">
            <text:p><text:s/>C.DEST.</text:p>
          </table:table-cell>
          <table:table-cell table:style-name="ce23" office:value-type="string" calcext:value-type="string">
            <text:p>BASICAS</text:p>
          </table:table-cell>
          <table:table-cell table:style-name="ce23" office:value-type="string" calcext:value-type="string">
            <text:p>DESTINO</text:p>
          </table:table-cell>
          <table:table-cell table:style-name="ce28" office:value-type="string" calcext:value-type="string">
            <text:p>ESPECIFICO</text:p>
          </table:table-cell>
          <table:table-cell table:style-name="ce23" office:value-type="string" calcext:value-type="string">
            <text:p>JUNIO/DCBRE</text:p>
          </table:table-cell>
          <table:table-cell table:style-name="ce23" office:value-type="string" calcext:value-type="string">
            <text:p>ESPECIFICO</text:p>
          </table:table-cell>
          <table:table-cell table:style-name="ce28" office:value-type="string" calcext:value-type="string">
            <text:p>COMPLEM.</text:p>
          </table:table-cell>
          <table:table-cell table:style-name="ce23"/>
          <table:table-cell table:style-name="ce23" office:value-type="string" calcext:value-type="string">
            <text:p>CONVENIO</text:p>
          </table:table-cell>
          <table:table-cell table:style-name="ce26" office:value-type="string" calcext:value-type="string">
            <text:p>GENERAL</text:p>
          </table:table-cell>
          <table:table-cell table:style-name="ce23" office:value-type="string" calcext:value-type="string">
            <text:p>SOCIAL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1" calcext:value-type="float">
            <text:p>1</text:p>
          </table:table-cell>
          <table:table-cell table:style-name="ce9" office:value-type="string" calcext:value-type="string">
            <text:p>Oficial de 1ª (Fontanero)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1" calcext:value-type="float">
            <text:p>1</text:p>
          </table:table-cell>
          <table:table-cell table:style-name="ce24" table:formula="of:=19.46*12" office:value-type="float" office:value="233.52" calcext:value-type="float">
            <text:p>233,52 €</text:p>
          </table:table-cell>
          <table:table-cell table:style-name="ce24" table:formula="of:=(644.4+19.27)*2" office:value-type="float" office:value="1327.34" calcext:value-type="float">
            <text:p>1.327,34 €</text:p>
          </table:table-cell>
          <table:table-cell table:style-name="ce24" table:formula="of:=[.J71]/12*2" office:value-type="float" office:value="856.92" calcext:value-type="float">
            <text:p>856,92 €</text:p>
          </table:table-cell>
          <table:table-cell table:style-name="ce24" table:formula="of:=SUM([.D71]+[.F71]+[.G71])" office:value-type="float" office:value="9364.82" calcext:value-type="float">
            <text:p>9.364,82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7093.2" calcext:value-type="float">
            <text:p>7.093,20 €</text:p>
          </table:table-cell>
          <table:table-cell table:style-name="ce24" table:formula="of:=([.K71]/12)*2" office:value-type="float" office:value="1182.2" calcext:value-type="float">
            <text:p>1.182,20 €</text:p>
          </table:table-cell>
          <table:table-cell table:style-name="ce24" table:formula="of:=[.K71]+[.L71]" office:value-type="float" office:value="8275.4" calcext:value-type="float">
            <text:p>8.275,40 €</text:p>
          </table:table-cell>
          <table:table-cell table:style-name="ce24" table:formula="of:=SUM([.H71]+[.J71]+[.M71])" office:value-type="float" office:value="14273.84" calcext:value-type="float">
            <text:p>14.273,84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71]+[.N71]+[.O71]" office:value-type="float" office:value="24879.34" calcext:value-type="float">
            <text:p>24.879,34 €</text:p>
          </table:table-cell>
          <table:table-cell table:style-name="ce24" table:formula="of:=([.P71]+[.Q71])*0.378" office:value-type="float" office:value="10021.51332" calcext:value-type="float">
            <text:p>10.021,51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2">
          <table:table-cell table:style-name="ce3" office:value-type="float" office:value="2" calcext:value-type="float">
            <text:p>2</text:p>
          </table:table-cell>
          <table:table-cell table:style-name="ce9" office:value-type="string" calcext:value-type="string">
            <text:p>Oficial de 1ª (Fontanero)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11*12</text:p>
          </table:table-cell>
          <table:table-cell table:style-name="ce24" table:formula="of:=(19.46*4+14.65*7)*12+19.46*5" office:value-type="float" office:value="2261.98" calcext:value-type="float">
            <text:p>2.261,98 €</text:p>
          </table:table-cell>
          <table:table-cell table:style-name="ce24" table:formula="of:=(644.4+19.27*4+14.65*7)+(644.4+19.27*5+14.65*7)" office:value-type="float" office:value="1667.33" calcext:value-type="float">
            <text:p>1.667,33 €</text:p>
          </table:table-cell>
          <table:table-cell table:style-name="ce24" table:formula="of:=[.J72]/12*2" office:value-type="float" office:value="856.92" calcext:value-type="float">
            <text:p>856,92 €</text:p>
          </table:table-cell>
          <table:table-cell table:style-name="ce24" table:formula="of:=SUM([.D72]+[.F72]+[.G72])" office:value-type="float" office:value="11733.27" calcext:value-type="float">
            <text:p>11.733,27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6932.04" calcext:value-type="float">
            <text:p>6.932,04 €</text:p>
          </table:table-cell>
          <table:table-cell table:style-name="ce24" table:formula="of:=([.K72]/12)*2" office:value-type="float" office:value="1155.34" calcext:value-type="float">
            <text:p>1.155,34 €</text:p>
          </table:table-cell>
          <table:table-cell table:style-name="ce24" table:formula="of:=[.K72]+[.L72]" office:value-type="float" office:value="8087.38" calcext:value-type="float">
            <text:p>8.087,38 €</text:p>
          </table:table-cell>
          <table:table-cell table:style-name="ce24" table:formula="of:=SUM([.H72]+[.J72]+[.M72])" office:value-type="float" office:value="14085.82" calcext:value-type="float">
            <text:p>14.085,8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72]+[.N72]+[.O72]" office:value-type="float" office:value="27059.77" calcext:value-type="float">
            <text:p>27.059,77 €</text:p>
          </table:table-cell>
          <table:table-cell table:style-name="ce24" table:formula="of:=([.P72]+[.Q72])*0.378" office:value-type="float" office:value="10845.71586" calcext:value-type="float">
            <text:p>10.845,72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3">
          <table:table-cell table:style-name="ce4" office:value-type="string" calcext:value-type="string">
            <text:p>Nº</text:p>
          </table:table-cell>
          <table:table-cell table:style-name="ce11" office:value-type="string" calcext:value-type="string">
            <text:p>PUESTO DE TRABAJO</text:p>
          </table:table-cell>
          <table:table-cell table:style-name="ce4" office:value-type="string" calcext:value-type="string">
            <text:p>G</text:p>
          </table:table-cell>
          <table:table-cell table:style-name="ce27" office:value-type="string" calcext:value-type="string">
            <text:p>SUELDO</text:p>
          </table:table-cell>
          <table:table-cell table:style-name="ce4" office:value-type="string" calcext:value-type="string">
            <text:p>Nº TR.</text:p>
          </table:table-cell>
          <table:table-cell table:style-name="ce27" office:value-type="string" calcext:value-type="string">
            <text:p>IMPORTE</text:p>
          </table:table-cell>
          <table:table-cell table:style-name="ce32" office:value-type="string" calcext:value-type="string" table:number-columns-spanned="2" table:number-rows-spanned="1">
            <text:p>PAGAS EXTRAS</text:p>
          </table:table-cell>
          <table:covered-table-cell/>
          <table:table-cell table:style-name="ce22" office:value-type="string" calcext:value-type="string">
            <text:p>TOTAL</text:p>
          </table:table-cell>
          <table:table-cell table:style-name="ce22" office:value-type="string" calcext:value-type="string">
            <text:p>COMP.</text:p>
          </table:table-cell>
          <table:table-cell table:style-name="ce27" office:value-type="string" calcext:value-type="string">
            <text:p>COMP.</text:p>
          </table:table-cell>
          <table:table-cell table:style-name="ce22" office:value-type="string" calcext:value-type="string">
            <text:p>COMPL. ESPEC.</text:p>
          </table:table-cell>
          <table:table-cell table:style-name="ce22" office:value-type="string" calcext:value-type="string">
            <text:p>TOTAL</text:p>
          </table:table-cell>
          <table:table-cell table:style-name="ce27" office:value-type="string" calcext:value-type="string">
            <text:p>TOTAL</text:p>
          </table:table-cell>
          <table:table-cell table:style-name="ce25" office:value-type="string" calcext:value-type="string">
            <text:p>RESIDENCIA</text:p>
          </table:table-cell>
          <table:table-cell table:style-name="ce22" office:value-type="string" calcext:value-type="string">
            <text:p>PRODUCT.</text:p>
          </table:table-cell>
          <table:table-cell table:style-name="ce25" office:value-type="string" calcext:value-type="string">
            <text:p>TOTAL</text:p>
          </table:table-cell>
          <table:table-cell table:style-name="ce22" office:value-type="string" calcext:value-type="string">
            <text:p>SEG.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5" office:value-type="string" calcext:value-type="string">
            <text:p>TRABAJ.</text:p>
          </table:table-cell>
          <table:table-cell table:style-name="ce12"/>
          <table:table-cell table:style-name="ce5"/>
          <table:table-cell table:style-name="ce28" office:value-type="string" calcext:value-type="string">
            <text:p>BASICO</text:p>
          </table:table-cell>
          <table:table-cell table:style-name="ce5"/>
          <table:table-cell table:style-name="ce28" office:value-type="string" calcext:value-type="string">
            <text:p>TRIENIOS</text:p>
          </table:table-cell>
          <table:table-cell table:style-name="ce32" office:value-type="string" calcext:value-type="string">
            <text:p>S.+ANTIG.</text:p>
          </table:table-cell>
          <table:table-cell table:style-name="ce28" office:value-type="string" calcext:value-type="string">
            <text:p><text:s/>C.DEST.</text:p>
          </table:table-cell>
          <table:table-cell table:style-name="ce23" office:value-type="string" calcext:value-type="string">
            <text:p>BASICAS</text:p>
          </table:table-cell>
          <table:table-cell table:style-name="ce23" office:value-type="string" calcext:value-type="string">
            <text:p>DESTINO</text:p>
          </table:table-cell>
          <table:table-cell table:style-name="ce28" office:value-type="string" calcext:value-type="string">
            <text:p>ESPECIFICO</text:p>
          </table:table-cell>
          <table:table-cell table:style-name="ce23" office:value-type="string" calcext:value-type="string">
            <text:p>JUNIO/DCBRE</text:p>
          </table:table-cell>
          <table:table-cell table:style-name="ce23" office:value-type="string" calcext:value-type="string">
            <text:p>ESPECIFICO</text:p>
          </table:table-cell>
          <table:table-cell table:style-name="ce28" office:value-type="string" calcext:value-type="string">
            <text:p>COMPLEM.</text:p>
          </table:table-cell>
          <table:table-cell table:style-name="ce26"/>
          <table:table-cell table:style-name="ce23" office:value-type="string" calcext:value-type="string">
            <text:p>CONVENIO</text:p>
          </table:table-cell>
          <table:table-cell table:style-name="ce26" office:value-type="string" calcext:value-type="string">
            <text:p>GENERAL</text:p>
          </table:table-cell>
          <table:table-cell table:style-name="ce23" office:value-type="string" calcext:value-type="string">
            <text:p>SOCIAL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10" office:value-type="string" calcext:value-type="string">
            <text:p>Técnico de Sonido</text:p>
          </table:table-cell>
          <table:table-cell table:style-name="ce18" office:value-type="string" calcext:value-type="string">
            <text:p>C</text:p>
          </table:table-cell>
          <table:table-cell table:style-name="ce24" office:value-type="float" office:value="9376.68" calcext:value-type="float">
            <text:p>9.376,68 €</text:p>
          </table:table-cell>
          <table:table-cell table:style-name="ce18" office:value-type="float" office:value="9" calcext:value-type="float">
            <text:p>9</text:p>
          </table:table-cell>
          <table:table-cell table:style-name="ce24" table:formula="of:=(28.59*6+19.46*3)*12" office:value-type="float" office:value="2759.04" calcext:value-type="float">
            <text:p>2.759,04 €</text:p>
          </table:table-cell>
          <table:table-cell table:style-name="ce24" table:formula="of:=(675.35+24.69*6+19.27*3)*2" office:value-type="float" office:value="1762.6" calcext:value-type="float">
            <text:p>1.762,60 €</text:p>
          </table:table-cell>
          <table:table-cell table:style-name="ce24" table:formula="of:=[.J75]/12*2" office:value-type="float" office:value="1106.6" calcext:value-type="float">
            <text:p>1.106,60 €</text:p>
          </table:table-cell>
          <table:table-cell table:style-name="ce24" table:formula="of:=SUM([.D75]+[.F75]+[.G75])" office:value-type="float" office:value="13898.32" calcext:value-type="float">
            <text:p>13.898,32 €</text:p>
          </table:table-cell>
          <table:table-cell table:style-name="ce24" office:value-type="float" office:value="6639.6" calcext:value-type="float">
            <text:p>6.639,60 €</text:p>
          </table:table-cell>
          <table:table-cell table:style-name="ce24" office:value-type="float" office:value="12820.45" calcext:value-type="float">
            <text:p>12.820,45 €</text:p>
          </table:table-cell>
          <table:table-cell table:style-name="ce24" table:formula="of:=([.K75]/12)*2" office:value-type="float" office:value="2136.74166666667" calcext:value-type="float">
            <text:p>2.136,74 €</text:p>
          </table:table-cell>
          <table:table-cell table:style-name="ce24" table:formula="of:=[.K75]+[.L75]" office:value-type="float" office:value="14957.1916666667" calcext:value-type="float">
            <text:p>14.957,19 €</text:p>
          </table:table-cell>
          <table:table-cell table:style-name="ce24" table:formula="of:=SUM([.H75]+[.J75]+[.M75])" office:value-type="float" office:value="22703.3916666667" calcext:value-type="float">
            <text:p>22.703,39 €</text:p>
          </table:table-cell>
          <table:table-cell table:style-name="ce24" office:value-type="float" office:value="1505.4" calcext:value-type="float">
            <text:p>1.505,40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75]+[.N75]+[.O75]" office:value-type="float" office:value="38107.1116666667" calcext:value-type="float">
            <text:p>38.107,11 €</text:p>
          </table:table-cell>
          <table:table-cell table:style-name="ce24" table:formula="of:=([.P75]+[.Q75])*0.366" office:value-type="float" office:value="14544.73447" calcext:value-type="float">
            <text:p>14.544,73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" calcext:value-type="float">
            <text:p>2</text:p>
          </table:table-cell>
          <table:table-cell table:style-name="ce10" office:value-type="string" calcext:value-type="string">
            <text:p>Animador Sociocultural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10" calcext:value-type="float">
            <text:p>10</text:p>
          </table:table-cell>
          <table:table-cell table:style-name="ce24" table:formula="of:=19.46*9*12+19.46*7" office:value-type="float" office:value="2237.9" calcext:value-type="float">
            <text:p>2.237,90 €</text:p>
          </table:table-cell>
          <table:table-cell table:style-name="ce24" table:formula="of:=(644.4+19.27*9)+(644.4+19.27*10)" office:value-type="float" office:value="1654.93" calcext:value-type="float">
            <text:p>1.654,93 €</text:p>
          </table:table-cell>
          <table:table-cell table:style-name="ce24" table:formula="of:=[.J76]/12*2" office:value-type="float" office:value="856.92" calcext:value-type="float">
            <text:p>856,92 €</text:p>
          </table:table-cell>
          <table:table-cell table:style-name="ce24" table:formula="of:=SUM([.D76]+[.F76]+[.G76])" office:value-type="float" office:value="11696.79" calcext:value-type="float">
            <text:p>11.696,79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21332.28" calcext:value-type="float">
            <text:p>21.332,28 €</text:p>
          </table:table-cell>
          <table:table-cell table:style-name="ce24" table:formula="of:=([.K76]/12)*2" office:value-type="float" office:value="3555.38" calcext:value-type="float">
            <text:p>3.555,38 €</text:p>
          </table:table-cell>
          <table:table-cell table:style-name="ce24" table:formula="of:=[.K76]+[.L76]" office:value-type="float" office:value="24887.66" calcext:value-type="float">
            <text:p>24.887,66 €</text:p>
          </table:table-cell>
          <table:table-cell table:style-name="ce24" table:formula="of:=SUM([.H76]+[.J76]+[.M76])" office:value-type="float" office:value="30886.1" calcext:value-type="float">
            <text:p>30.886,10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76]+[.N76]+[.O76]" office:value-type="float" office:value="43823.57" calcext:value-type="float">
            <text:p>43.823,57 €</text:p>
          </table:table-cell>
          <table:table-cell table:style-name="ce24" table:formula="of:=([.P76]+[.Q76])*0.314" office:value-type="float" office:value="14273.23738" calcext:value-type="float">
            <text:p>14.273,24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3" calcext:value-type="float">
            <text:p>3</text:p>
          </table:table-cell>
          <table:table-cell table:style-name="ce10" office:value-type="string" calcext:value-type="string">
            <text:p>Monitor de Cultura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8*9</text:p>
          </table:table-cell>
          <table:table-cell table:style-name="ce24" table:formula="of:=19.46*8*12+19.46*6" office:value-type="float" office:value="1984.92" calcext:value-type="float">
            <text:p>1.984,92 €</text:p>
          </table:table-cell>
          <table:table-cell table:style-name="ce24" table:formula="of:=(644.4+19.27*8)+(644.4+19.27*9)" office:value-type="float" office:value="1616.39" calcext:value-type="float">
            <text:p>1.616,39 €</text:p>
          </table:table-cell>
          <table:table-cell table:style-name="ce24" table:formula="of:=[.J77]/12*2" office:value-type="float" office:value="856.92" calcext:value-type="float">
            <text:p>856,92 €</text:p>
          </table:table-cell>
          <table:table-cell table:style-name="ce24" table:formula="of:=SUM([.D77]+[.F77]+[.G77])" office:value-type="float" office:value="11405.27" calcext:value-type="float">
            <text:p>11.405,27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5999.64" calcext:value-type="float">
            <text:p>5.999,64 €</text:p>
          </table:table-cell>
          <table:table-cell table:style-name="ce24" table:formula="of:=([.K77]/12)*2" office:value-type="float" office:value="999.94" calcext:value-type="float">
            <text:p>999,94 €</text:p>
          </table:table-cell>
          <table:table-cell table:style-name="ce24" table:formula="of:=[.K77]+[.L77]" office:value-type="float" office:value="6999.58" calcext:value-type="float">
            <text:p>6.999,58 €</text:p>
          </table:table-cell>
          <table:table-cell table:style-name="ce24" table:formula="of:=SUM([.H77]+[.J77]+[.M77])" office:value-type="float" office:value="12998.02" calcext:value-type="float">
            <text:p>12.998,0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77]+[.N77]+[.O77]" office:value-type="float" office:value="25643.97" calcext:value-type="float">
            <text:p>25.643,97 €</text:p>
          </table:table-cell>
          <table:table-cell table:style-name="ce24" table:formula="of:=([.P77]+[.Q77])*0.314" office:value-type="float" office:value="8564.84298" calcext:value-type="float">
            <text:p>8.564,84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4" calcext:value-type="float">
            <text:p>4</text:p>
          </table:table-cell>
          <table:table-cell table:style-name="ce10" office:value-type="string" calcext:value-type="string">
            <text:p>Monitor de Cultura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8*9</text:p>
          </table:table-cell>
          <table:table-cell table:style-name="ce24" table:formula="of:=19.46*8*12+19.46*6" office:value-type="float" office:value="1984.92" calcext:value-type="float">
            <text:p>1.984,92 €</text:p>
          </table:table-cell>
          <table:table-cell table:style-name="ce24" table:formula="of:=(644.4+19.27*8)+(644.4+19.27*9)" office:value-type="float" office:value="1616.39" calcext:value-type="float">
            <text:p>1.616,39 €</text:p>
          </table:table-cell>
          <table:table-cell table:style-name="ce24" table:formula="of:=[.J78]/12*2" office:value-type="float" office:value="856.92" calcext:value-type="float">
            <text:p>856,92 €</text:p>
          </table:table-cell>
          <table:table-cell table:style-name="ce24" table:formula="of:=SUM([.D78]+[.F78]+[.G78])" office:value-type="float" office:value="11405.27" calcext:value-type="float">
            <text:p>11.405,27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5999.64" calcext:value-type="float">
            <text:p>5.999,64 €</text:p>
          </table:table-cell>
          <table:table-cell table:style-name="ce24" table:formula="of:=([.K78]/12)*2" office:value-type="float" office:value="999.94" calcext:value-type="float">
            <text:p>999,94 €</text:p>
          </table:table-cell>
          <table:table-cell table:style-name="ce24" table:formula="of:=[.K78]+[.L78]" office:value-type="float" office:value="6999.58" calcext:value-type="float">
            <text:p>6.999,58 €</text:p>
          </table:table-cell>
          <table:table-cell table:style-name="ce24" table:formula="of:=SUM([.H78]+[.J78]+[.M78])" office:value-type="float" office:value="12998.02" calcext:value-type="float">
            <text:p>12.998,0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78]+[.N78]+[.O78]" office:value-type="float" office:value="25643.97" calcext:value-type="float">
            <text:p>25.643,97 €</text:p>
          </table:table-cell>
          <table:table-cell table:style-name="ce24" table:formula="of:=([.P78]+[.Q78])*0.314" office:value-type="float" office:value="8564.84298" calcext:value-type="float">
            <text:p>8.564,84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5" calcext:value-type="float">
            <text:p>5</text:p>
          </table:table-cell>
          <table:table-cell table:style-name="ce10" office:value-type="string" calcext:value-type="string">
            <text:p>Monitor de Cultura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0" calcext:value-type="float">
            <text:p>0</text:p>
          </table:table-cell>
          <table:table-cell table:style-name="ce24" office:value-type="float" office:value="0" calcext:value-type="float">
            <text:p>0,00 €</text:p>
          </table:table-cell>
          <table:table-cell table:style-name="ce24" table:formula="of:=(644.4)*2" office:value-type="float" office:value="1288.8" calcext:value-type="float">
            <text:p>1.288,80 €</text:p>
          </table:table-cell>
          <table:table-cell table:style-name="ce24" table:formula="of:=[.J79]/12*2" office:value-type="float" office:value="856.92" calcext:value-type="float">
            <text:p>856,92 €</text:p>
          </table:table-cell>
          <table:table-cell table:style-name="ce24" table:formula="of:=SUM([.D79]+[.F79]+[.G79])" office:value-type="float" office:value="9092.76" calcext:value-type="float">
            <text:p>9.092,76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5999.64" calcext:value-type="float">
            <text:p>5.999,64 €</text:p>
          </table:table-cell>
          <table:table-cell table:style-name="ce24" table:formula="of:=([.K79]/12)*2" office:value-type="float" office:value="999.94" calcext:value-type="float">
            <text:p>999,94 €</text:p>
          </table:table-cell>
          <table:table-cell table:style-name="ce24" table:formula="of:=[.K79]+[.L79]" office:value-type="float" office:value="6999.58" calcext:value-type="float">
            <text:p>6.999,58 €</text:p>
          </table:table-cell>
          <table:table-cell table:style-name="ce24" table:formula="of:=SUM([.H79]+[.J79]+[.M79])" office:value-type="float" office:value="12998.02" calcext:value-type="float">
            <text:p>12.998,0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79]+[.N79]+[.O79]" office:value-type="float" office:value="23331.46" calcext:value-type="float">
            <text:p>23.331,46 €</text:p>
          </table:table-cell>
          <table:table-cell table:style-name="ce24" table:formula="of:=([.P79]+[.Q79])*0.326" office:value-type="float" office:value="8138.28356" calcext:value-type="float">
            <text:p>8.138,28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6" calcext:value-type="float">
            <text:p>6</text:p>
          </table:table-cell>
          <table:table-cell table:style-name="ce10" office:value-type="string" calcext:value-type="string">
            <text:p>Técnico Mantenimient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9" calcext:value-type="float">
            <text:p>9</text:p>
          </table:table-cell>
          <table:table-cell table:style-name="ce24" table:formula="of:=19.46*9*12" office:value-type="float" office:value="2101.68" calcext:value-type="float">
            <text:p>2.101,68 €</text:p>
          </table:table-cell>
          <table:table-cell table:style-name="ce24" table:formula="of:=(644.4+19.27*9)*2" office:value-type="float" office:value="1635.66" calcext:value-type="float">
            <text:p>1.635,66 €</text:p>
          </table:table-cell>
          <table:table-cell table:style-name="ce24" table:formula="of:=[.J80]/12*2" office:value-type="float" office:value="856.92" calcext:value-type="float">
            <text:p>856,92 €</text:p>
          </table:table-cell>
          <table:table-cell table:style-name="ce24" table:formula="of:=SUM([.D80]+[.F80]+[.G80])" office:value-type="float" office:value="11541.3" calcext:value-type="float">
            <text:p>11.541,30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12900.6" calcext:value-type="float">
            <text:p>12.900,60 €</text:p>
          </table:table-cell>
          <table:table-cell table:style-name="ce24" table:formula="of:=([.K80]/12)*2" office:value-type="float" office:value="2150.1" calcext:value-type="float">
            <text:p>2.150,10 €</text:p>
          </table:table-cell>
          <table:table-cell table:style-name="ce24" table:formula="of:=[.K80]+[.L80]" office:value-type="float" office:value="15050.7" calcext:value-type="float">
            <text:p>15.050,70 €</text:p>
          </table:table-cell>
          <table:table-cell table:style-name="ce24" table:formula="of:=SUM([.H80]+[.J80]+[.M80])" office:value-type="float" office:value="21049.14" calcext:value-type="float">
            <text:p>21.049,14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80]+[.N80]+[.O80]" office:value-type="float" office:value="33831.12" calcext:value-type="float">
            <text:p>33.831,12 €</text:p>
          </table:table-cell>
          <table:table-cell table:style-name="ce24" table:formula="of:=([.P80]+[.Q80])*0.366" office:value-type="float" office:value="12979.72152" calcext:value-type="float">
            <text:p>12.979,72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7" calcext:value-type="float">
            <text:p>7</text:p>
          </table:table-cell>
          <table:table-cell table:style-name="ce10" office:value-type="string" calcext:value-type="string">
            <text:p>Oficial 1ª Mantenimient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9.46*8" office:value-type="float" office:value="155.68" calcext:value-type="float">
            <text:p>155,68 €</text:p>
          </table:table-cell>
          <table:table-cell table:style-name="ce24" table:formula="of:=(644.4+19.27)*2" office:value-type="float" office:value="1327.34" calcext:value-type="float">
            <text:p>1.327,34 €</text:p>
          </table:table-cell>
          <table:table-cell table:style-name="ce24" table:formula="of:=[.J81]/12*2" office:value-type="float" office:value="856.92" calcext:value-type="float">
            <text:p>856,92 €</text:p>
          </table:table-cell>
          <table:table-cell table:style-name="ce24" table:formula="of:=SUM([.D81]+[.F81]+[.G81])" office:value-type="float" office:value="9286.98" calcext:value-type="float">
            <text:p>9.286,98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12900.6" calcext:value-type="float">
            <text:p>12.900,60 €</text:p>
          </table:table-cell>
          <table:table-cell table:style-name="ce24" table:formula="of:=([.K81]/12)*2" office:value-type="float" office:value="2150.1" calcext:value-type="float">
            <text:p>2.150,10 €</text:p>
          </table:table-cell>
          <table:table-cell table:style-name="ce24" table:formula="of:=[.K81]+[.L81]" office:value-type="float" office:value="15050.7" calcext:value-type="float">
            <text:p>15.050,70 €</text:p>
          </table:table-cell>
          <table:table-cell table:style-name="ce24" table:formula="of:=SUM([.H81]+[.J81]+[.M81])" office:value-type="float" office:value="21049.14" calcext:value-type="float">
            <text:p>21.049,14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81]+[.N81]+[.O81]" office:value-type="float" office:value="31576.8" calcext:value-type="float">
            <text:p>31.576,80 €</text:p>
          </table:table-cell>
          <table:table-cell table:style-name="ce24" table:formula="of:=([.P81]+[.Q81])*0.378" office:value-type="float" office:value="12553.1532" calcext:value-type="float">
            <text:p>12.553,1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8" calcext:value-type="float">
            <text:p>8</text:p>
          </table:table-cell>
          <table:table-cell table:style-name="ce10" office:value-type="string" calcext:value-type="string">
            <text:p>Oficial 1ª Mantenimient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9.46*8" office:value-type="float" office:value="155.68" calcext:value-type="float">
            <text:p>155,68 €</text:p>
          </table:table-cell>
          <table:table-cell table:style-name="ce24" table:formula="of:=(644.4+19.27)*2" office:value-type="float" office:value="1327.34" calcext:value-type="float">
            <text:p>1.327,34 €</text:p>
          </table:table-cell>
          <table:table-cell table:style-name="ce24" table:formula="of:=[.J82]/12*2" office:value-type="float" office:value="856.92" calcext:value-type="float">
            <text:p>856,92 €</text:p>
          </table:table-cell>
          <table:table-cell table:style-name="ce24" table:formula="of:=SUM([.D82]+[.F82]+[.G82])" office:value-type="float" office:value="9286.98" calcext:value-type="float">
            <text:p>9.286,98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12900.6" calcext:value-type="float">
            <text:p>12.900,60 €</text:p>
          </table:table-cell>
          <table:table-cell table:style-name="ce24" table:formula="of:=([.K82]/12)*2" office:value-type="float" office:value="2150.1" calcext:value-type="float">
            <text:p>2.150,10 €</text:p>
          </table:table-cell>
          <table:table-cell table:style-name="ce24" table:formula="of:=[.K82]+[.L82]" office:value-type="float" office:value="15050.7" calcext:value-type="float">
            <text:p>15.050,70 €</text:p>
          </table:table-cell>
          <table:table-cell table:style-name="ce24" table:formula="of:=SUM([.H82]+[.J82]+[.M82])" office:value-type="float" office:value="21049.14" calcext:value-type="float">
            <text:p>21.049,14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82]+[.N82]+[.O82]" office:value-type="float" office:value="31576.8" calcext:value-type="float">
            <text:p>31.576,80 €</text:p>
          </table:table-cell>
          <table:table-cell table:style-name="ce24" table:formula="of:=([.P82]+[.Q82])*0.378" office:value-type="float" office:value="12553.1532" calcext:value-type="float">
            <text:p>12.553,1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9" calcext:value-type="float">
            <text:p>9</text:p>
          </table:table-cell>
          <table:table-cell table:style-name="ce10" office:value-type="string" calcext:value-type="string">
            <text:p>Monitor de Folklore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6" calcext:value-type="float">
            <text:p>6</text:p>
          </table:table-cell>
          <table:table-cell table:style-name="ce24" table:formula="of:=19.46*6*12" office:value-type="float" office:value="1401.12" calcext:value-type="float">
            <text:p>1.401,12 €</text:p>
          </table:table-cell>
          <table:table-cell table:style-name="ce24" table:formula="of:=(644.4+19.27*6)*2" office:value-type="float" office:value="1520.04" calcext:value-type="float">
            <text:p>1.520,04 €</text:p>
          </table:table-cell>
          <table:table-cell table:style-name="ce24" table:formula="of:=[.J83]/12*2" office:value-type="float" office:value="856.92" calcext:value-type="float">
            <text:p>856,92 €</text:p>
          </table:table-cell>
          <table:table-cell table:style-name="ce24" table:formula="of:=SUM([.D83]+[.F83]+[.G83])" office:value-type="float" office:value="10725.12" calcext:value-type="float">
            <text:p>10.725,12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2574.12" calcext:value-type="float">
            <text:p>2.574,12 €</text:p>
          </table:table-cell>
          <table:table-cell table:style-name="ce24" table:formula="of:=([.K83]/12)*2" office:value-type="float" office:value="429.02" calcext:value-type="float">
            <text:p>429,02 €</text:p>
          </table:table-cell>
          <table:table-cell table:style-name="ce24" table:formula="of:=[.K83]+[.L83]" office:value-type="float" office:value="3003.14" calcext:value-type="float">
            <text:p>3.003,14 €</text:p>
          </table:table-cell>
          <table:table-cell table:style-name="ce24" table:formula="of:=SUM([.H83]+[.J83]+[.M83])" office:value-type="float" office:value="9001.58" calcext:value-type="float">
            <text:p>9.001,58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83]+[.N83]+[.O83]" office:value-type="float" office:value="20967.38" calcext:value-type="float">
            <text:p>20.967,38 €</text:p>
          </table:table-cell>
          <table:table-cell table:style-name="ce24" table:formula="of:=([.P83]+[.Q83])*0.3155" office:value-type="float" office:value="7130.29369" calcext:value-type="float">
            <text:p>7.130,29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0" calcext:value-type="float">
            <text:p>10</text:p>
          </table:table-cell>
          <table:table-cell table:style-name="ce10" office:value-type="string" calcext:value-type="string">
            <text:p>Conserje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6*7</text:p>
          </table:table-cell>
          <table:table-cell table:style-name="ce24" table:formula="of:=14.65*6*12+14.65*3" office:value-type="float" office:value="1098.75" calcext:value-type="float">
            <text:p>1.098,75 €</text:p>
          </table:table-cell>
          <table:table-cell table:style-name="ce24" table:formula="of:=(595.22+14.65*6)+(595.22+14.65*7)" office:value-type="float" office:value="1380.89" calcext:value-type="float">
            <text:p>1.380,89 €</text:p>
          </table:table-cell>
          <table:table-cell table:style-name="ce24" table:formula="of:=[.J84]/12*2" office:value-type="float" office:value="662.08" calcext:value-type="float">
            <text:p>662,08 €</text:p>
          </table:table-cell>
          <table:table-cell table:style-name="ce24" table:formula="of:=SUM([.D84]+[.F84]+[.G84])" office:value-type="float" office:value="9622.28" calcext:value-type="float">
            <text:p>9.622,2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84]/12)*2" office:value-type="float" office:value="231.54" calcext:value-type="float">
            <text:p>231,54 €</text:p>
          </table:table-cell>
          <table:table-cell table:style-name="ce24" table:formula="of:=[.K84]+[.L84]" office:value-type="float" office:value="1620.78" calcext:value-type="float">
            <text:p>1.620,78 €</text:p>
          </table:table-cell>
          <table:table-cell table:style-name="ce24" table:formula="of:=SUM([.H84]+[.J84]+[.M84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84]+[.N84]+[.O84]" office:value-type="float" office:value="16973.58" calcext:value-type="float">
            <text:p>16.973,58 €</text:p>
          </table:table-cell>
          <table:table-cell table:style-name="ce24" table:formula="of:=([.P84]+[.Q84])*0.314" office:value-type="float" office:value="5863.93116" calcext:value-type="float">
            <text:p>5.863,93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3">
          <table:table-cell table:style-name="ce4" office:value-type="string" calcext:value-type="string">
            <text:p>Nº</text:p>
          </table:table-cell>
          <table:table-cell table:style-name="ce11" office:value-type="string" calcext:value-type="string">
            <text:p>PUESTO DE TRABAJO</text:p>
          </table:table-cell>
          <table:table-cell table:style-name="ce4" office:value-type="string" calcext:value-type="string">
            <text:p>G</text:p>
          </table:table-cell>
          <table:table-cell table:style-name="ce27" office:value-type="string" calcext:value-type="string">
            <text:p>SUELDO</text:p>
          </table:table-cell>
          <table:table-cell table:style-name="ce4" office:value-type="string" calcext:value-type="string">
            <text:p>Nº TR.</text:p>
          </table:table-cell>
          <table:table-cell table:style-name="ce27" office:value-type="string" calcext:value-type="string">
            <text:p>IMPORTE</text:p>
          </table:table-cell>
          <table:table-cell table:style-name="ce32" office:value-type="string" calcext:value-type="string" table:number-columns-spanned="2" table:number-rows-spanned="1">
            <text:p>PAGAS EXTRAS</text:p>
          </table:table-cell>
          <table:covered-table-cell/>
          <table:table-cell table:style-name="ce22" office:value-type="string" calcext:value-type="string">
            <text:p>TOTAL</text:p>
          </table:table-cell>
          <table:table-cell table:style-name="ce22" office:value-type="string" calcext:value-type="string">
            <text:p>COMP.</text:p>
          </table:table-cell>
          <table:table-cell table:style-name="ce27" office:value-type="string" calcext:value-type="string">
            <text:p>COMP.</text:p>
          </table:table-cell>
          <table:table-cell table:style-name="ce22" office:value-type="string" calcext:value-type="string">
            <text:p>COMPL. ESPEC.</text:p>
          </table:table-cell>
          <table:table-cell table:style-name="ce22" office:value-type="string" calcext:value-type="string">
            <text:p>TOTAL</text:p>
          </table:table-cell>
          <table:table-cell table:style-name="ce27" office:value-type="string" calcext:value-type="string">
            <text:p>TOTAL</text:p>
          </table:table-cell>
          <table:table-cell table:style-name="ce25" office:value-type="string" calcext:value-type="string">
            <text:p>RESIDENCIA</text:p>
          </table:table-cell>
          <table:table-cell table:style-name="ce22" office:value-type="string" calcext:value-type="string">
            <text:p>PRODUCT.</text:p>
          </table:table-cell>
          <table:table-cell table:style-name="ce25" office:value-type="string" calcext:value-type="string">
            <text:p>TOTAL</text:p>
          </table:table-cell>
          <table:table-cell table:style-name="ce22" office:value-type="string" calcext:value-type="string">
            <text:p>SEG.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5" office:value-type="string" calcext:value-type="string">
            <text:p>TRABAJ.</text:p>
          </table:table-cell>
          <table:table-cell table:style-name="ce12"/>
          <table:table-cell table:style-name="ce5"/>
          <table:table-cell table:style-name="ce28" office:value-type="string" calcext:value-type="string">
            <text:p>BASICO</text:p>
          </table:table-cell>
          <table:table-cell table:style-name="ce5"/>
          <table:table-cell table:style-name="ce28" office:value-type="string" calcext:value-type="string">
            <text:p>TRIENIOS</text:p>
          </table:table-cell>
          <table:table-cell table:style-name="ce32" office:value-type="string" calcext:value-type="string">
            <text:p>S.+ANTIG.</text:p>
          </table:table-cell>
          <table:table-cell table:style-name="ce28" office:value-type="string" calcext:value-type="string">
            <text:p><text:s/>C.DEST.</text:p>
          </table:table-cell>
          <table:table-cell table:style-name="ce23" office:value-type="string" calcext:value-type="string">
            <text:p>BASICAS</text:p>
          </table:table-cell>
          <table:table-cell table:style-name="ce23" office:value-type="string" calcext:value-type="string">
            <text:p>DESTINO</text:p>
          </table:table-cell>
          <table:table-cell table:style-name="ce28" office:value-type="string" calcext:value-type="string">
            <text:p>ESPECIFICO</text:p>
          </table:table-cell>
          <table:table-cell table:style-name="ce23" office:value-type="string" calcext:value-type="string">
            <text:p>JUNIO/DCBRE</text:p>
          </table:table-cell>
          <table:table-cell table:style-name="ce23" office:value-type="string" calcext:value-type="string">
            <text:p>ESPECIFICO</text:p>
          </table:table-cell>
          <table:table-cell table:style-name="ce28" office:value-type="string" calcext:value-type="string">
            <text:p>COMPLEM.</text:p>
          </table:table-cell>
          <table:table-cell table:style-name="ce26"/>
          <table:table-cell table:style-name="ce23" office:value-type="string" calcext:value-type="string">
            <text:p>CONVENIO</text:p>
          </table:table-cell>
          <table:table-cell table:style-name="ce26" office:value-type="string" calcext:value-type="string">
            <text:p>GENERAL</text:p>
          </table:table-cell>
          <table:table-cell table:style-name="ce23" office:value-type="string" calcext:value-type="string">
            <text:p>SOCIAL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10" office:value-type="string" calcext:value-type="string">
            <text:p>Delineante</text:p>
          </table:table-cell>
          <table:table-cell table:style-name="ce18" office:value-type="string" calcext:value-type="string">
            <text:p>C</text:p>
          </table:table-cell>
          <table:table-cell table:style-name="ce24" office:value-type="float" office:value="9376.68" calcext:value-type="float">
            <text:p>9.376,68 €</text:p>
          </table:table-cell>
          <table:table-cell table:style-name="ce18" office:value-type="float" office:value="5" calcext:value-type="float">
            <text:p>5</text:p>
          </table:table-cell>
          <table:table-cell table:style-name="ce24" table:formula="of:=28.59*5*12" office:value-type="float" office:value="1715.4" calcext:value-type="float">
            <text:p>1.715,40 €</text:p>
          </table:table-cell>
          <table:table-cell table:style-name="ce24" table:formula="of:=(675.35+24.69*5)*2" office:value-type="float" office:value="1597.6" calcext:value-type="float">
            <text:p>1.597,60 €</text:p>
          </table:table-cell>
          <table:table-cell table:style-name="ce24" table:formula="of:=[.J87]/12*2" office:value-type="float" office:value="1106.6" calcext:value-type="float">
            <text:p>1.106,60 €</text:p>
          </table:table-cell>
          <table:table-cell table:style-name="ce24" table:formula="of:=SUM([.D87]+[.F87]+[.G87])" office:value-type="float" office:value="12689.68" calcext:value-type="float">
            <text:p>12.689,68 €</text:p>
          </table:table-cell>
          <table:table-cell table:style-name="ce24" office:value-type="float" office:value="6639.6" calcext:value-type="float">
            <text:p>6.639,60 €</text:p>
          </table:table-cell>
          <table:table-cell table:style-name="ce24" office:value-type="float" office:value="9631.92" calcext:value-type="float">
            <text:p>9.631,92 €</text:p>
          </table:table-cell>
          <table:table-cell table:style-name="ce24" table:formula="of:=([.K87]/12)*2" office:value-type="float" office:value="1605.32" calcext:value-type="float">
            <text:p>1.605,32 €</text:p>
          </table:table-cell>
          <table:table-cell table:style-name="ce24" table:formula="of:=[.K87]+[.L87]" office:value-type="float" office:value="11237.24" calcext:value-type="float">
            <text:p>11.237,24 €</text:p>
          </table:table-cell>
          <table:table-cell table:style-name="ce24" table:formula="of:=SUM([.H87]+[.J87]+[.M87])" office:value-type="float" office:value="18983.44" calcext:value-type="float">
            <text:p>18.983,44 €</text:p>
          </table:table-cell>
          <table:table-cell table:style-name="ce24" office:value-type="float" office:value="1505.4" calcext:value-type="float">
            <text:p>1.505,40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87]+[.N87]+[.O87]" office:value-type="float" office:value="33178.52" calcext:value-type="float">
            <text:p>33.178,52 €</text:p>
          </table:table-cell>
          <table:table-cell table:style-name="ce24" table:formula="of:=([.P87]+[.Q87])*0.3275" office:value-type="float" office:value="11400.6418" calcext:value-type="float">
            <text:p>11.400,64 €</text:p>
          </table:table-cell>
          <table:table-cell/>
          <table:table-cell table:style-name="ce41" table:formula="of:=[.P87]+#REF!+[.Q87]+[.R87]" office:value-type="string" office:string-value="" calcext:value-type="error">
            <text:p>#¡REF!</text:p>
          </table:table-cell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3">
          <table:table-cell table:style-name="ce4" office:value-type="string" calcext:value-type="string">
            <text:p>Nº</text:p>
          </table:table-cell>
          <table:table-cell table:style-name="ce7" office:value-type="string" calcext:value-type="string">
            <text:p>PUESTO DE TRABAJO</text:p>
          </table:table-cell>
          <table:table-cell table:style-name="ce16" office:value-type="string" calcext:value-type="string">
            <text:p>G</text:p>
          </table:table-cell>
          <table:table-cell table:style-name="ce22" office:value-type="string" calcext:value-type="string">
            <text:p>SUELDO</text:p>
          </table:table-cell>
          <table:table-cell table:style-name="ce4" office:value-type="string" calcext:value-type="string">
            <text:p>Nº TR.</text:p>
          </table:table-cell>
          <table:table-cell table:style-name="ce27" office:value-type="string" calcext:value-type="string">
            <text:p>IMPORTE</text:p>
          </table:table-cell>
          <table:table-cell table:style-name="ce32" office:value-type="string" calcext:value-type="string" table:number-columns-spanned="2" table:number-rows-spanned="1">
            <text:p>PAGAS EXTRAS</text:p>
          </table:table-cell>
          <table:covered-table-cell/>
          <table:table-cell table:style-name="ce22" office:value-type="string" calcext:value-type="string">
            <text:p>TOTAL</text:p>
          </table:table-cell>
          <table:table-cell table:style-name="ce25" office:value-type="string" calcext:value-type="string">
            <text:p>COMP.</text:p>
          </table:table-cell>
          <table:table-cell table:style-name="ce22" office:value-type="string" calcext:value-type="string">
            <text:p>COMP.</text:p>
          </table:table-cell>
          <table:table-cell table:style-name="ce27" office:value-type="string" calcext:value-type="string">
            <text:p>COMPL. ESPEC.</text:p>
          </table:table-cell>
          <table:table-cell table:number-columns-repeated="2" table:style-name="ce22" office:value-type="string" calcext:value-type="string">
            <text:p>TOTAL</text:p>
          </table:table-cell>
          <table:table-cell table:style-name="ce22" office:value-type="string" calcext:value-type="string">
            <text:p>RESIDENCIA</text:p>
          </table:table-cell>
          <table:table-cell table:style-name="ce22" office:value-type="string" calcext:value-type="string">
            <text:p>PRODUCT.</text:p>
          </table:table-cell>
          <table:table-cell table:style-name="ce25" office:value-type="string" calcext:value-type="string">
            <text:p>TOTAL</text:p>
          </table:table-cell>
          <table:table-cell table:style-name="ce22" office:value-type="string" calcext:value-type="string">
            <text:p>SEG.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5" office:value-type="string" calcext:value-type="string">
            <text:p>TRABAJ.</text:p>
          </table:table-cell>
          <table:table-cell table:style-name="ce14"/>
          <table:table-cell table:style-name="ce17"/>
          <table:table-cell table:style-name="ce23" office:value-type="string" calcext:value-type="string">
            <text:p>BASICO</text:p>
          </table:table-cell>
          <table:table-cell table:style-name="ce5"/>
          <table:table-cell table:style-name="ce28" office:value-type="string" calcext:value-type="string">
            <text:p>TRIENIOS</text:p>
          </table:table-cell>
          <table:table-cell table:style-name="ce32" office:value-type="string" calcext:value-type="string">
            <text:p>S.+ANTIG.</text:p>
          </table:table-cell>
          <table:table-cell table:style-name="ce28" office:value-type="string" calcext:value-type="string">
            <text:p><text:s/>C.DEST.</text:p>
          </table:table-cell>
          <table:table-cell table:style-name="ce23" office:value-type="string" calcext:value-type="string">
            <text:p>BASICAS</text:p>
          </table:table-cell>
          <table:table-cell table:style-name="ce26" office:value-type="string" calcext:value-type="string">
            <text:p>DESTINO</text:p>
          </table:table-cell>
          <table:table-cell table:style-name="ce23" office:value-type="string" calcext:value-type="string">
            <text:p>ESPECIFICO</text:p>
          </table:table-cell>
          <table:table-cell table:style-name="ce28" office:value-type="string" calcext:value-type="string">
            <text:p>JUNIO/DCBRE</text:p>
          </table:table-cell>
          <table:table-cell table:style-name="ce23" office:value-type="string" calcext:value-type="string">
            <text:p>ESPECIFICO</text:p>
          </table:table-cell>
          <table:table-cell table:style-name="ce23" office:value-type="string" calcext:value-type="string">
            <text:p>COMPLEM.</text:p>
          </table:table-cell>
          <table:table-cell table:style-name="ce23"/>
          <table:table-cell table:style-name="ce23" office:value-type="string" calcext:value-type="string">
            <text:p>CONVENIO</text:p>
          </table:table-cell>
          <table:table-cell table:style-name="ce26" office:value-type="string" calcext:value-type="string">
            <text:p>GENERAL</text:p>
          </table:table-cell>
          <table:table-cell table:style-name="ce23" office:value-type="string" calcext:value-type="string">
            <text:p>SOCIAL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10" office:value-type="string" calcext:value-type="string">
            <text:p>Encargado de Obras</text:p>
          </table:table-cell>
          <table:table-cell table:style-name="ce18" office:value-type="string" calcext:value-type="string">
            <text:p>C</text:p>
          </table:table-cell>
          <table:table-cell table:style-name="ce24" office:value-type="float" office:value="9376.68" calcext:value-type="float">
            <text:p>9.376,68 €</text:p>
          </table:table-cell>
          <table:table-cell table:style-name="ce18" office:value-type="float" office:value="13" calcext:value-type="float">
            <text:p>13</text:p>
          </table:table-cell>
          <table:table-cell table:style-name="ce24" table:formula="of:=28.59*13*12" office:value-type="float" office:value="4460.04" calcext:value-type="float">
            <text:p>4.460,04 €</text:p>
          </table:table-cell>
          <table:table-cell table:style-name="ce24" table:formula="of:=(675.35+24.69*13)*2" office:value-type="float" office:value="1992.64" calcext:value-type="float">
            <text:p>1.992,64 €</text:p>
          </table:table-cell>
          <table:table-cell table:style-name="ce24" table:formula="of:=[.J90]/12*2" office:value-type="float" office:value="1106.6" calcext:value-type="float">
            <text:p>1.106,60 €</text:p>
          </table:table-cell>
          <table:table-cell table:style-name="ce24" table:formula="of:=SUM([.D90]+[.F90]+[.G90])" office:value-type="float" office:value="15829.36" calcext:value-type="float">
            <text:p>15.829,36 €</text:p>
          </table:table-cell>
          <table:table-cell table:style-name="ce24" office:value-type="float" office:value="6639.6" calcext:value-type="float">
            <text:p>6.639,60 €</text:p>
          </table:table-cell>
          <table:table-cell table:style-name="ce24" office:value-type="float" office:value="12478.6" calcext:value-type="float">
            <text:p>12.478,60 €</text:p>
          </table:table-cell>
          <table:table-cell table:style-name="ce24" table:formula="of:=([.K90]/12)*2" office:value-type="float" office:value="2079.76666666667" calcext:value-type="float">
            <text:p>2.079,77 €</text:p>
          </table:table-cell>
          <table:table-cell table:style-name="ce24" table:formula="of:=[.K90]+[.L90]" office:value-type="float" office:value="14558.3666666667" calcext:value-type="float">
            <text:p>14.558,37 €</text:p>
          </table:table-cell>
          <table:table-cell table:style-name="ce24" table:formula="of:=SUM([.H90]+[.J90]+[.M90])" office:value-type="float" office:value="22304.5666666667" calcext:value-type="float">
            <text:p>22.304,57 €</text:p>
          </table:table-cell>
          <table:table-cell table:style-name="ce24" office:value-type="float" office:value="1505.4" calcext:value-type="float">
            <text:p>1.505,40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90]+[.N90]+[.O90]" office:value-type="float" office:value="39639.3266666667" calcext:value-type="float">
            <text:p>39.639,33 €</text:p>
          </table:table-cell>
          <table:table-cell table:style-name="ce24" table:formula="of:=([.P90]+[.Q90])*0.366" office:value-type="float" office:value="15105.52516" calcext:value-type="float">
            <text:p>15.105,53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" calcext:value-type="float">
            <text:p>2</text:p>
          </table:table-cell>
          <table:table-cell table:style-name="ce10" office:value-type="string" calcext:value-type="string">
            <text:p>Encargado de Obras</text:p>
          </table:table-cell>
          <table:table-cell table:style-name="ce18" office:value-type="string" calcext:value-type="string">
            <text:p>C</text:p>
          </table:table-cell>
          <table:table-cell table:style-name="ce24" table:formula="of:=(9376.68-7803.96)/12*6" office:value-type="float" office:value="786.36" calcext:value-type="float">
            <text:p>786,36 €</text:p>
          </table:table-cell>
          <table:table-cell table:style-name="ce18" office:value-type="float" office:value="0" calcext:value-type="float">
            <text:p>0</text:p>
          </table:table-cell>
          <table:table-cell table:style-name="ce24" office:value-type="float" office:value="0" calcext:value-type="float">
            <text:p>0,00 €</text:p>
          </table:table-cell>
          <table:table-cell table:style-name="ce24" table:formula="of:=(675.35-644.4)*2/12*6" office:value-type="float" office:value="30.95" calcext:value-type="float">
            <text:p>30,95 €</text:p>
          </table:table-cell>
          <table:table-cell table:style-name="ce24" table:formula="of:=[.J91]/12*2" office:value-type="float" office:value="124.84" calcext:value-type="float">
            <text:p>124,84 €</text:p>
          </table:table-cell>
          <table:table-cell table:style-name="ce24" table:formula="of:=SUM([.D91]+[.F91]+[.G91])" office:value-type="float" office:value="817.31" calcext:value-type="float">
            <text:p>817,31 €</text:p>
          </table:table-cell>
          <table:table-cell table:style-name="ce24" table:formula="of:=([.J90]-[.J93])/12*6" office:value-type="float" office:value="749.04" calcext:value-type="float">
            <text:p>749,04 €</text:p>
          </table:table-cell>
          <table:table-cell table:style-name="ce24" table:formula="of:=(9508.76-4209.51)/12*6" office:value-type="float" office:value="2649.625" calcext:value-type="float">
            <text:p>2.649,63 €</text:p>
          </table:table-cell>
          <table:table-cell table:style-name="ce24" table:formula="of:=([.K91]/12)*2" office:value-type="float" office:value="441.604166666667" calcext:value-type="float">
            <text:p>441,60 €</text:p>
          </table:table-cell>
          <table:table-cell table:style-name="ce24" table:formula="of:=[.K91]+[.L91]" office:value-type="float" office:value="3091.22916666667" calcext:value-type="float">
            <text:p>3.091,23 €</text:p>
          </table:table-cell>
          <table:table-cell table:style-name="ce24" table:formula="of:=SUM([.H91]+[.J91]+[.M91])" office:value-type="float" office:value="3965.10916666667" calcext:value-type="float">
            <text:p>3.965,11 €</text:p>
          </table:table-cell>
          <table:table-cell table:style-name="ce24" table:formula="of:=([.O90]-[.O93])/12*6" office:value-type="float" office:value="132.36" calcext:value-type="float">
            <text:p>132,36 €</text:p>
          </table:table-cell>
          <table:table-cell table:style-name="ce24" office:value-type="float" office:value="0" calcext:value-type="float">
            <text:p>0,00 €</text:p>
          </table:table-cell>
          <table:table-cell table:style-name="ce24" table:formula="of:=[.I91]+[.N91]+[.O91]" office:value-type="float" office:value="4914.77916666667" calcext:value-type="float">
            <text:p>4.914,78 €</text:p>
          </table:table-cell>
          <table:table-cell table:style-name="ce24" table:formula="of:=([.P91]+[.Q91])*0.366" office:value-type="float" office:value="1798.809175" calcext:value-type="float">
            <text:p>1.798,81 €</text:p>
          </table:table-cell>
          <table:table-cell/>
          <table:table-cell table:style-name="ce41"/>
          <table:table-cell table:style-name="ce42"/>
          <table:table-cell/>
          <table:table-cell table:formula="of:=[.P91]+[.Q91]+[.R91]" office:value-type="currency" office:currency="EUR" office:value="6713.58834166667" calcext:value-type="currency">
            <text:p>6.713,59 €</text:p>
          </table:table-cell>
          <table:table-cell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3" calcext:value-type="float">
            <text:p>3</text:p>
          </table:table-cell>
          <table:table-cell table:style-name="ce10" office:value-type="string" calcext:value-type="string">
            <text:p>Técnico de Embellecimiento</text:p>
          </table:table-cell>
          <table:table-cell table:style-name="ce18" office:value-type="string" calcext:value-type="string">
            <text:p>C</text:p>
          </table:table-cell>
          <table:table-cell table:style-name="ce24" office:value-type="float" office:value="9376.68" calcext:value-type="float">
            <text:p>9.376,68 €</text:p>
          </table:table-cell>
          <table:table-cell table:style-name="ce18" office:value-type="string" calcext:value-type="string">
            <text:p>8*9</text:p>
          </table:table-cell>
          <table:table-cell table:style-name="ce24" table:formula="of:=19.46*5*12+28.59*3*12+19.46*6" office:value-type="float" office:value="2313.6" calcext:value-type="float">
            <text:p>2.313,60 €</text:p>
          </table:table-cell>
          <table:table-cell table:style-name="ce24" table:formula="of:=(675.35+24.69*3+19.27*5)+(675.35+24.69*4+19.27*5)" office:value-type="float" office:value="1716.23" calcext:value-type="float">
            <text:p>1.716,23 €</text:p>
          </table:table-cell>
          <table:table-cell table:style-name="ce24" table:formula="of:=[.J92]/12*2" office:value-type="float" office:value="1106.6" calcext:value-type="float">
            <text:p>1.106,60 €</text:p>
          </table:table-cell>
          <table:table-cell table:style-name="ce24" table:formula="of:=SUM([.D92]+[.F92]+[.G92])" office:value-type="float" office:value="13406.51" calcext:value-type="float">
            <text:p>13.406,51 €</text:p>
          </table:table-cell>
          <table:table-cell table:style-name="ce24" office:value-type="float" office:value="6639.6" calcext:value-type="float">
            <text:p>6.639,60 €</text:p>
          </table:table-cell>
          <table:table-cell table:style-name="ce24" office:value-type="float" office:value="12090.36" calcext:value-type="float">
            <text:p>12.090,36 €</text:p>
          </table:table-cell>
          <table:table-cell table:style-name="ce24" table:formula="of:=([.K92]/12)*2" office:value-type="float" office:value="2015.06" calcext:value-type="float">
            <text:p>2.015,06 €</text:p>
          </table:table-cell>
          <table:table-cell table:style-name="ce24" table:formula="of:=[.K92]+[.L92]" office:value-type="float" office:value="14105.42" calcext:value-type="float">
            <text:p>14.105,42 €</text:p>
          </table:table-cell>
          <table:table-cell table:style-name="ce24" table:formula="of:=SUM([.H92]+[.J92]+[.M92])" office:value-type="float" office:value="21851.62" calcext:value-type="float">
            <text:p>21.851,62 €</text:p>
          </table:table-cell>
          <table:table-cell table:style-name="ce24" office:value-type="float" office:value="1505.4" calcext:value-type="float">
            <text:p>1.505,40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92]+[.N92]+[.O92]" office:value-type="float" office:value="36763.53" calcext:value-type="float">
            <text:p>36.763,53 €</text:p>
          </table:table-cell>
          <table:table-cell table:style-name="ce24" table:formula="of:=([.P92]+[.Q92])*0.314" office:value-type="float" office:value="12056.38482" calcext:value-type="float">
            <text:p>12.056,38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4" calcext:value-type="float">
            <text:p>4</text:p>
          </table:table-cell>
          <table:table-cell table:style-name="ce10" office:value-type="string" calcext:value-type="string">
            <text:p>Aux. Administrativ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9" calcext:value-type="float">
            <text:p>9</text:p>
          </table:table-cell>
          <table:table-cell table:style-name="ce24" table:formula="of:=19.46*9*12" office:value-type="float" office:value="2101.68" calcext:value-type="float">
            <text:p>2.101,68 €</text:p>
          </table:table-cell>
          <table:table-cell table:style-name="ce24" table:formula="of:=(644.4+19.27*9)*2" office:value-type="float" office:value="1635.66" calcext:value-type="float">
            <text:p>1.635,66 €</text:p>
          </table:table-cell>
          <table:table-cell table:style-name="ce24" table:formula="of:=[.J93]/12*2" office:value-type="float" office:value="856.92" calcext:value-type="float">
            <text:p>856,92 €</text:p>
          </table:table-cell>
          <table:table-cell table:style-name="ce24" table:formula="of:=SUM([.D93]+[.F93]+[.G93])" office:value-type="float" office:value="11541.3" calcext:value-type="float">
            <text:p>11.541,30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93]/12)*2" office:value-type="float" office:value="701.54" calcext:value-type="float">
            <text:p>701,54 €</text:p>
          </table:table-cell>
          <table:table-cell table:style-name="ce24" table:formula="of:=[.K93]+[.L93]" office:value-type="float" office:value="4910.78" calcext:value-type="float">
            <text:p>4.910,78 €</text:p>
          </table:table-cell>
          <table:table-cell table:style-name="ce24" table:formula="of:=SUM([.H93]+[.J93]+[.M93])" office:value-type="float" office:value="10909.22" calcext:value-type="float">
            <text:p>10.909,2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93]+[.N93]+[.O93]" office:value-type="float" office:value="23691.2" calcext:value-type="float">
            <text:p>23.691,20 €</text:p>
          </table:table-cell>
          <table:table-cell table:style-name="ce24" table:formula="of:=([.P93]+[.Q93])*0.314" office:value-type="float" office:value="7951.6732" calcext:value-type="float">
            <text:p>7.951,67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5" calcext:value-type="float">
            <text:p>5</text:p>
          </table:table-cell>
          <table:table-cell table:style-name="ce10" office:value-type="string" calcext:value-type="string">
            <text:p>Conductor 1ª Tractorista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6*7</text:p>
          </table:table-cell>
          <table:table-cell table:style-name="ce24" table:formula="of:=19.46*6*12+19.46*10" office:value-type="float" office:value="1595.72" calcext:value-type="float">
            <text:p>1.595,72 €</text:p>
          </table:table-cell>
          <table:table-cell table:style-name="ce24" table:formula="of:=(644.4+19.27*7)*2" office:value-type="float" office:value="1558.58" calcext:value-type="float">
            <text:p>1.558,58 €</text:p>
          </table:table-cell>
          <table:table-cell table:style-name="ce24" table:formula="of:=[.J94]/12*2" office:value-type="float" office:value="856.92" calcext:value-type="float">
            <text:p>856,92 €</text:p>
          </table:table-cell>
          <table:table-cell table:style-name="ce24" table:formula="of:=SUM([.D94]+[.F94]+[.G94])" office:value-type="float" office:value="10958.26" calcext:value-type="float">
            <text:p>10.958,26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94]/12)*2" office:value-type="float" office:value="701.54" calcext:value-type="float">
            <text:p>701,54 €</text:p>
          </table:table-cell>
          <table:table-cell table:style-name="ce24" table:formula="of:=[.K94]+[.L94]" office:value-type="float" office:value="4910.78" calcext:value-type="float">
            <text:p>4.910,78 €</text:p>
          </table:table-cell>
          <table:table-cell table:style-name="ce24" table:formula="of:=SUM([.H94]+[.J94]+[.M94])" office:value-type="float" office:value="10909.22" calcext:value-type="float">
            <text:p>10.909,2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94]+[.N94]+[.O94]" office:value-type="float" office:value="23108.16" calcext:value-type="float">
            <text:p>23.108,16 €</text:p>
          </table:table-cell>
          <table:table-cell table:style-name="ce24" table:formula="of:=([.P94]+[.Q94])*0.366" office:value-type="float" office:value="9055.11816" calcext:value-type="float">
            <text:p>9.055,12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6" calcext:value-type="float">
            <text:p>6</text:p>
          </table:table-cell>
          <table:table-cell table:style-name="ce10" office:value-type="string" calcext:value-type="string">
            <text:p>Conductor 1ª Tractorista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7" calcext:value-type="float">
            <text:p>7</text:p>
          </table:table-cell>
          <table:table-cell table:style-name="ce24" table:formula="of:=19.46*7*12" office:value-type="float" office:value="1634.64" calcext:value-type="float">
            <text:p>1.634,64 €</text:p>
          </table:table-cell>
          <table:table-cell table:style-name="ce24" table:formula="of:=(644.4+19.27*7)*2" office:value-type="float" office:value="1558.58" calcext:value-type="float">
            <text:p>1.558,58 €</text:p>
          </table:table-cell>
          <table:table-cell table:style-name="ce24" table:formula="of:=[.J95]/12*2" office:value-type="float" office:value="856.92" calcext:value-type="float">
            <text:p>856,92 €</text:p>
          </table:table-cell>
          <table:table-cell table:style-name="ce24" table:formula="of:=SUM([.D95]+[.F95]+[.G95])" office:value-type="float" office:value="10997.18" calcext:value-type="float">
            <text:p>10.997,18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95]/12)*2" office:value-type="float" office:value="701.54" calcext:value-type="float">
            <text:p>701,54 €</text:p>
          </table:table-cell>
          <table:table-cell table:style-name="ce24" table:formula="of:=[.K95]+[.L95]" office:value-type="float" office:value="4910.78" calcext:value-type="float">
            <text:p>4.910,78 €</text:p>
          </table:table-cell>
          <table:table-cell table:style-name="ce24" table:formula="of:=SUM([.H95]+[.J95]+[.M95])" office:value-type="float" office:value="10909.22" calcext:value-type="float">
            <text:p>10.909,2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95]+[.N95]+[.O95]" office:value-type="float" office:value="23147.08" calcext:value-type="float">
            <text:p>23.147,08 €</text:p>
          </table:table-cell>
          <table:table-cell table:style-name="ce24" table:formula="of:=([.P95]+[.Q95])*0.366" office:value-type="float" office:value="9069.36288" calcext:value-type="float">
            <text:p>9.069,36 €</text:p>
          </table:table-cell>
          <table:table-cell/>
          <table:table-cell table:style-name="ce41"/>
          <table:table-cell table:style-name="ce43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7" calcext:value-type="float">
            <text:p>7</text:p>
          </table:table-cell>
          <table:table-cell table:style-name="ce10" office:value-type="string" calcext:value-type="string">
            <text:p>Conductor de 1ª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11" calcext:value-type="float">
            <text:p>11</text:p>
          </table:table-cell>
          <table:table-cell table:style-name="ce24" table:formula="of:=(19.46*4+14.65*7)*12" office:value-type="float" office:value="2164.68" calcext:value-type="float">
            <text:p>2.164,68 €</text:p>
          </table:table-cell>
          <table:table-cell table:style-name="ce24" table:formula="of:=(644.4+19.27*4+14.65*7)*2" office:value-type="float" office:value="1648.06" calcext:value-type="float">
            <text:p>1.648,06 €</text:p>
          </table:table-cell>
          <table:table-cell table:style-name="ce24" table:formula="of:=[.J96]/12*2" office:value-type="float" office:value="856.92" calcext:value-type="float">
            <text:p>856,92 €</text:p>
          </table:table-cell>
          <table:table-cell table:style-name="ce24" table:formula="of:=SUM([.D96]+[.F96]+[.G96])" office:value-type="float" office:value="11616.7" calcext:value-type="float">
            <text:p>11.616,70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96]/12)*2" office:value-type="float" office:value="701.54" calcext:value-type="float">
            <text:p>701,54 €</text:p>
          </table:table-cell>
          <table:table-cell table:style-name="ce24" table:formula="of:=[.K96]+[.L96]" office:value-type="float" office:value="4910.78" calcext:value-type="float">
            <text:p>4.910,78 €</text:p>
          </table:table-cell>
          <table:table-cell table:style-name="ce24" table:formula="of:=SUM([.H96]+[.J96]+[.M96])" office:value-type="float" office:value="10909.22" calcext:value-type="float">
            <text:p>10.909,2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96]+[.N96]+[.O96]" office:value-type="float" office:value="23766.6" calcext:value-type="float">
            <text:p>23.766,60 €</text:p>
          </table:table-cell>
          <table:table-cell table:style-name="ce24" table:formula="of:=([.P96]+[.Q96])*0.366" office:value-type="float" office:value="9296.1072" calcext:value-type="float">
            <text:p>9.296,11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8" calcext:value-type="float">
            <text:p>8</text:p>
          </table:table-cell>
          <table:table-cell table:style-name="ce10" office:value-type="string" calcext:value-type="string">
            <text:p>Oficial 1ª Mantenimient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6" calcext:value-type="float">
            <text:p>6</text:p>
          </table:table-cell>
          <table:table-cell table:style-name="ce24" table:formula="of:=(19.46+14.65*5)*12" office:value-type="float" office:value="1112.52" calcext:value-type="float">
            <text:p>1.112,52 €</text:p>
          </table:table-cell>
          <table:table-cell table:style-name="ce24" table:formula="of:=(644.4+19.27+14.65*5)*2" office:value-type="float" office:value="1473.84" calcext:value-type="float">
            <text:p>1.473,84 €</text:p>
          </table:table-cell>
          <table:table-cell table:style-name="ce24" table:formula="of:=[.J97]/12*2" office:value-type="float" office:value="856.92" calcext:value-type="float">
            <text:p>856,92 €</text:p>
          </table:table-cell>
          <table:table-cell table:style-name="ce24" table:formula="of:=SUM([.D97]+[.F97]+[.G97])" office:value-type="float" office:value="10390.32" calcext:value-type="float">
            <text:p>10.390,32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7179.35" calcext:value-type="float">
            <text:p>7.179,35 €</text:p>
          </table:table-cell>
          <table:table-cell table:style-name="ce24" table:formula="of:=([.K97]/12)*2" office:value-type="float" office:value="1196.55833333333" calcext:value-type="float">
            <text:p>1.196,56 €</text:p>
          </table:table-cell>
          <table:table-cell table:style-name="ce24" table:formula="of:=[.K97]+[.L97]" office:value-type="float" office:value="8375.90833333333" calcext:value-type="float">
            <text:p>8.375,91 €</text:p>
          </table:table-cell>
          <table:table-cell table:style-name="ce24" table:formula="of:=SUM([.H97]+[.J97]+[.M97])" office:value-type="float" office:value="14374.3483333333" calcext:value-type="float">
            <text:p>14.374,35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97]+[.N97]+[.O97]" office:value-type="float" office:value="26005.3483333333" calcext:value-type="float">
            <text:p>26.005,35 €</text:p>
          </table:table-cell>
          <table:table-cell table:style-name="ce24" table:formula="of:=([.P97]+[.Q97])*0.366" office:value-type="float" office:value="10115.48909" calcext:value-type="float">
            <text:p>10.115,49 €</text:p>
          </table:table-cell>
          <table:table-cell/>
          <table:table-cell table:style-name="ce41" table:formula="of:=[.P97]+#REF!+[.Q97]+[.R97]" office:value-type="string" office:string-value="" calcext:value-type="error">
            <text:p>#¡REF!</text:p>
          </table:table-cell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9" calcext:value-type="float">
            <text:p>9</text:p>
          </table:table-cell>
          <table:table-cell table:style-name="ce10" office:value-type="string" calcext:value-type="string">
            <text:p>Oficial 1ª Mantenimient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7*8</text:p>
          </table:table-cell>
          <table:table-cell table:style-name="ce24" table:formula="of:=(19.46*5+14.65*2)*12+19.46*9" office:value-type="float" office:value="1694.34" calcext:value-type="float">
            <text:p>1.694,34 €</text:p>
          </table:table-cell>
          <table:table-cell table:style-name="ce24" table:formula="of:=(644.4+19.27*6+14.65*2)*2" office:value-type="float" office:value="1578.64" calcext:value-type="float">
            <text:p>1.578,64 €</text:p>
          </table:table-cell>
          <table:table-cell table:style-name="ce24" table:formula="of:=[.J98]/12*2" office:value-type="float" office:value="856.92" calcext:value-type="float">
            <text:p>856,92 €</text:p>
          </table:table-cell>
          <table:table-cell table:style-name="ce24" table:formula="of:=SUM([.D98]+[.F98]+[.G98])" office:value-type="float" office:value="11076.94" calcext:value-type="float">
            <text:p>11.076,94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98]/12)*2" office:value-type="float" office:value="701.54" calcext:value-type="float">
            <text:p>701,54 €</text:p>
          </table:table-cell>
          <table:table-cell table:style-name="ce24" table:formula="of:=[.K98]+[.L98]" office:value-type="float" office:value="4910.78" calcext:value-type="float">
            <text:p>4.910,78 €</text:p>
          </table:table-cell>
          <table:table-cell table:style-name="ce24" table:formula="of:=SUM([.H98]+[.J98]+[.M98])" office:value-type="float" office:value="10909.22" calcext:value-type="float">
            <text:p>10.909,2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98]+[.N98]+[.O98]" office:value-type="float" office:value="23226.84" calcext:value-type="float">
            <text:p>23.226,84 €</text:p>
          </table:table-cell>
          <table:table-cell table:style-name="ce24" table:formula="of:=([.P98]+[.Q98])*0.366" office:value-type="float" office:value="9098.55504" calcext:value-type="float">
            <text:p>9.098,56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0" calcext:value-type="float">
            <text:p>10</text:p>
          </table:table-cell>
          <table:table-cell table:style-name="ce10" office:value-type="string" calcext:value-type="string">
            <text:p>Oficial 1ª Mantenimient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11*12</text:p>
          </table:table-cell>
          <table:table-cell table:style-name="ce24" table:formula="of:=(19.46*4+14.65*7)*12+19.46*7" office:value-type="float" office:value="2300.9" calcext:value-type="float">
            <text:p>2.300,90 €</text:p>
          </table:table-cell>
          <table:table-cell table:style-name="ce24" table:formula="of:=(644.4+19.27*4+14.65*7)+(644.4+19.27*5+14.65*7)" office:value-type="float" office:value="1667.33" calcext:value-type="float">
            <text:p>1.667,33 €</text:p>
          </table:table-cell>
          <table:table-cell table:style-name="ce24" table:formula="of:=[.J99]/12*2" office:value-type="float" office:value="856.92" calcext:value-type="float">
            <text:p>856,92 €</text:p>
          </table:table-cell>
          <table:table-cell table:style-name="ce24" table:formula="of:=SUM([.D99]+[.F99]+[.G99])" office:value-type="float" office:value="11772.19" calcext:value-type="float">
            <text:p>11.772,19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99]/12)*2" office:value-type="float" office:value="701.54" calcext:value-type="float">
            <text:p>701,54 €</text:p>
          </table:table-cell>
          <table:table-cell table:style-name="ce24" table:formula="of:=[.K99]+[.L99]" office:value-type="float" office:value="4910.78" calcext:value-type="float">
            <text:p>4.910,78 €</text:p>
          </table:table-cell>
          <table:table-cell table:style-name="ce24" table:formula="of:=SUM([.H99]+[.J99]+[.M99])" office:value-type="float" office:value="10909.22" calcext:value-type="float">
            <text:p>10.909,2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99]+[.N99]+[.O99]" office:value-type="float" office:value="23922.09" calcext:value-type="float">
            <text:p>23.922,09 €</text:p>
          </table:table-cell>
          <table:table-cell table:style-name="ce24" table:formula="of:=([.P99]+[.Q99])*0.366" office:value-type="float" office:value="9353.01654" calcext:value-type="float">
            <text:p>9.353,02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1" calcext:value-type="float">
            <text:p>11</text:p>
          </table:table-cell>
          <table:table-cell table:style-name="ce10" office:value-type="string" calcext:value-type="string">
            <text:p>Oficial de 1ª Albañil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6" calcext:value-type="float">
            <text:p>6</text:p>
          </table:table-cell>
          <table:table-cell table:style-name="ce24" table:formula="of:=19.46*6*12" office:value-type="float" office:value="1401.12" calcext:value-type="float">
            <text:p>1.401,12 €</text:p>
          </table:table-cell>
          <table:table-cell table:style-name="ce24" table:formula="of:=(644.4+19.27*6)*2" office:value-type="float" office:value="1520.04" calcext:value-type="float">
            <text:p>1.520,04 €</text:p>
          </table:table-cell>
          <table:table-cell table:style-name="ce24" table:formula="of:=[.J100]/12*2" office:value-type="float" office:value="856.92" calcext:value-type="float">
            <text:p>856,92 €</text:p>
          </table:table-cell>
          <table:table-cell table:style-name="ce24" table:formula="of:=SUM([.D100]+[.F100]+[.G100])" office:value-type="float" office:value="10725.12" calcext:value-type="float">
            <text:p>10.725,12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7179.35" calcext:value-type="float">
            <text:p>7.179,35 €</text:p>
          </table:table-cell>
          <table:table-cell table:style-name="ce24" table:formula="of:=([.K100]/12)*2" office:value-type="float" office:value="1196.55833333333" calcext:value-type="float">
            <text:p>1.196,56 €</text:p>
          </table:table-cell>
          <table:table-cell table:style-name="ce24" table:formula="of:=[.K100]+[.L100]" office:value-type="float" office:value="8375.90833333333" calcext:value-type="float">
            <text:p>8.375,91 €</text:p>
          </table:table-cell>
          <table:table-cell table:style-name="ce24" table:formula="of:=SUM([.H100]+[.J100]+[.M100])" office:value-type="float" office:value="14374.3483333333" calcext:value-type="float">
            <text:p>14.374,35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100]+[.N100]+[.O100]" office:value-type="float" office:value="26340.1483333333" calcext:value-type="float">
            <text:p>26.340,15 €</text:p>
          </table:table-cell>
          <table:table-cell table:style-name="ce24" table:formula="of:=([.P100]+[.Q100])*0.378" office:value-type="float" office:value="10573.69887" calcext:value-type="float">
            <text:p>10.573,70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2" calcext:value-type="float">
            <text:p>12</text:p>
          </table:table-cell>
          <table:table-cell table:style-name="ce10" office:value-type="string" calcext:value-type="string">
            <text:p>Oficial de 1ª Albañil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6" calcext:value-type="float">
            <text:p>6</text:p>
          </table:table-cell>
          <table:table-cell table:style-name="ce24" table:formula="of:=19.46*6*12" office:value-type="float" office:value="1401.12" calcext:value-type="float">
            <text:p>1.401,12 €</text:p>
          </table:table-cell>
          <table:table-cell table:style-name="ce24" table:formula="of:=(644.4+19.27*6)*2" office:value-type="float" office:value="1520.04" calcext:value-type="float">
            <text:p>1.520,04 €</text:p>
          </table:table-cell>
          <table:table-cell table:style-name="ce24" table:formula="of:=[.J101]/12*2" office:value-type="float" office:value="856.92" calcext:value-type="float">
            <text:p>856,92 €</text:p>
          </table:table-cell>
          <table:table-cell table:style-name="ce24" table:formula="of:=SUM([.D101]+[.F101]+[.G101])" office:value-type="float" office:value="10725.12" calcext:value-type="float">
            <text:p>10.725,12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7179.35" calcext:value-type="float">
            <text:p>7.179,35 €</text:p>
          </table:table-cell>
          <table:table-cell table:style-name="ce24" table:formula="of:=([.K101]/12)*2" office:value-type="float" office:value="1196.55833333333" calcext:value-type="float">
            <text:p>1.196,56 €</text:p>
          </table:table-cell>
          <table:table-cell table:style-name="ce24" table:formula="of:=[.K101]+[.L101]" office:value-type="float" office:value="8375.90833333333" calcext:value-type="float">
            <text:p>8.375,91 €</text:p>
          </table:table-cell>
          <table:table-cell table:style-name="ce24" table:formula="of:=SUM([.H101]+[.J101]+[.M101])" office:value-type="float" office:value="14374.3483333333" calcext:value-type="float">
            <text:p>14.374,35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101]+[.N101]+[.O101]" office:value-type="float" office:value="26340.1483333333" calcext:value-type="float">
            <text:p>26.340,15 €</text:p>
          </table:table-cell>
          <table:table-cell table:style-name="ce24" table:formula="of:=([.P101]+[.Q101])*0.366" office:value-type="float" office:value="10238.02589" calcext:value-type="float">
            <text:p>10.238,03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3" calcext:value-type="float">
            <text:p>13</text:p>
          </table:table-cell>
          <table:table-cell table:style-name="ce10" office:value-type="string" calcext:value-type="string">
            <text:p>Oficial de 1ª Albañil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3901.98" calcext:value-type="float">
            <text:p>3.901,98 €</text:p>
          </table:table-cell>
          <table:table-cell table:style-name="ce18" office:value-type="float" office:value="11" calcext:value-type="float">
            <text:p>11</text:p>
          </table:table-cell>
          <table:table-cell table:style-name="ce24" table:formula="of:=(19.46*11*12)/2" office:value-type="float" office:value="1284.36" calcext:value-type="float">
            <text:p>1.284,36 €</text:p>
          </table:table-cell>
          <table:table-cell table:style-name="ce24" table:formula="of:=(644.4+19.27*11)/2" office:value-type="float" office:value="428.185" calcext:value-type="float">
            <text:p>428,19 €</text:p>
          </table:table-cell>
          <table:table-cell table:style-name="ce24" table:formula="of:=[.J102]/12*2" office:value-type="float" office:value="428.46" calcext:value-type="float">
            <text:p>428,46 €</text:p>
          </table:table-cell>
          <table:table-cell table:style-name="ce24" table:formula="of:=SUM([.D102]+[.F102]+[.G102])" office:value-type="float" office:value="5614.525" calcext:value-type="float">
            <text:p>5.614,53 €</text:p>
          </table:table-cell>
          <table:table-cell table:style-name="ce24" table:formula="of:=5141.52/2" office:value-type="float" office:value="2570.76" calcext:value-type="float">
            <text:p>2.570,76 €</text:p>
          </table:table-cell>
          <table:table-cell table:style-name="ce24" office:value-type="float" office:value="2104.62" calcext:value-type="float">
            <text:p>2.104,62 €</text:p>
          </table:table-cell>
          <table:table-cell table:style-name="ce24" table:formula="of:=([.K102]/12)*2" office:value-type="float" office:value="350.77" calcext:value-type="float">
            <text:p>350,77 €</text:p>
          </table:table-cell>
          <table:table-cell table:style-name="ce24" table:formula="of:=[.K102]+[.L102]" office:value-type="float" office:value="2455.39" calcext:value-type="float">
            <text:p>2.455,39 €</text:p>
          </table:table-cell>
          <table:table-cell table:style-name="ce24" table:formula="of:=SUM([.H102]+[.J102]+[.M102])" office:value-type="float" office:value="5454.61" calcext:value-type="float">
            <text:p>5.454,61 €</text:p>
          </table:table-cell>
          <table:table-cell table:style-name="ce24" table:formula="of:=1240.68/2" office:value-type="float" office:value="620.34" calcext:value-type="float">
            <text:p>620,34 €</text:p>
          </table:table-cell>
          <table:table-cell table:style-name="ce24" table:formula="of:=1632.6/2" office:value-type="float" office:value="816.3" calcext:value-type="float">
            <text:p>816,30 €</text:p>
          </table:table-cell>
          <table:table-cell table:style-name="ce24" table:formula="of:=[.I102]+[.N102]+[.O102]" office:value-type="float" office:value="11689.475" calcext:value-type="float">
            <text:p>11.689,48 €</text:p>
          </table:table-cell>
          <table:table-cell table:style-name="ce24" table:formula="of:=([.P102]+[.Q102])*0.366" office:value-type="float" office:value="4577.11365" calcext:value-type="float">
            <text:p>4.577,11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3" calcext:value-type="float">
            <text:p>13</text:p>
          </table:table-cell>
          <table:table-cell table:style-name="ce10" office:value-type="string" calcext:value-type="string">
            <text:p>Oficial de 1ª Albañil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3901.98" calcext:value-type="float">
            <text:p>3.901,98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((19.46*7)/2)" office:value-type="float" office:value="68.11" calcext:value-type="float">
            <text:p>68,11 €</text:p>
          </table:table-cell>
          <table:table-cell table:style-name="ce24" table:formula="of:=((644.4+19.27)*2)/2" office:value-type="float" office:value="663.67" calcext:value-type="float">
            <text:p>663,67 €</text:p>
          </table:table-cell>
          <table:table-cell table:style-name="ce24" table:formula="of:=[.J103]/12*2" office:value-type="float" office:value="428.46" calcext:value-type="float">
            <text:p>428,46 €</text:p>
          </table:table-cell>
          <table:table-cell table:style-name="ce24" table:formula="of:=SUM([.D103]+[.F103]+[.G103])" office:value-type="float" office:value="4633.76" calcext:value-type="float">
            <text:p>4.633,76 €</text:p>
          </table:table-cell>
          <table:table-cell table:style-name="ce24" table:formula="of:=5141.52/2" office:value-type="float" office:value="2570.76" calcext:value-type="float">
            <text:p>2.570,76 €</text:p>
          </table:table-cell>
          <table:table-cell table:style-name="ce24" office:value-type="float" office:value="2104.62" calcext:value-type="float">
            <text:p>2.104,62 €</text:p>
          </table:table-cell>
          <table:table-cell table:style-name="ce24" table:formula="of:=([.K103]/12)*2" office:value-type="float" office:value="350.77" calcext:value-type="float">
            <text:p>350,77 €</text:p>
          </table:table-cell>
          <table:table-cell table:style-name="ce24" table:formula="of:=[.K103]+[.L103]" office:value-type="float" office:value="2455.39" calcext:value-type="float">
            <text:p>2.455,39 €</text:p>
          </table:table-cell>
          <table:table-cell table:style-name="ce24" table:formula="of:=SUM([.H103]+[.J103]+[.M103])" office:value-type="float" office:value="5454.61" calcext:value-type="float">
            <text:p>5.454,61 €</text:p>
          </table:table-cell>
          <table:table-cell table:style-name="ce24" table:formula="of:=1240.68/2" office:value-type="float" office:value="620.34" calcext:value-type="float">
            <text:p>620,34 €</text:p>
          </table:table-cell>
          <table:table-cell table:style-name="ce24" table:formula="of:=1632.6/2" office:value-type="float" office:value="816.3" calcext:value-type="float">
            <text:p>816,30 €</text:p>
          </table:table-cell>
          <table:table-cell table:style-name="ce24" table:formula="of:=[.I103]+[.N103]+[.O103]" office:value-type="float" office:value="10708.71" calcext:value-type="float">
            <text:p>10.708,71 €</text:p>
          </table:table-cell>
          <table:table-cell table:style-name="ce24" table:formula="of:=([.P103]+[.Q103])*0.378" office:value-type="float" office:value="4356.45378" calcext:value-type="float">
            <text:p>4.356,4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4" calcext:value-type="float">
            <text:p>14</text:p>
          </table:table-cell>
          <table:table-cell table:style-name="ce10" office:value-type="string" calcext:value-type="string">
            <text:p>Oficial de 1ª Albañil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3901.98" calcext:value-type="float">
            <text:p>3.901,98 €</text:p>
          </table:table-cell>
          <table:table-cell table:style-name="ce18" office:value-type="float" office:value="11" calcext:value-type="float">
            <text:p>11</text:p>
          </table:table-cell>
          <table:table-cell table:style-name="ce24" table:formula="of:=(19.46*11*12)/2" office:value-type="float" office:value="1284.36" calcext:value-type="float">
            <text:p>1.284,36 €</text:p>
          </table:table-cell>
          <table:table-cell table:style-name="ce24" table:formula="of:=((644.4+19.27*11)*2)/2" office:value-type="float" office:value="856.37" calcext:value-type="float">
            <text:p>856,37 €</text:p>
          </table:table-cell>
          <table:table-cell table:style-name="ce24" table:formula="of:=[.J104]/12*2" office:value-type="float" office:value="428.46" calcext:value-type="float">
            <text:p>428,46 €</text:p>
          </table:table-cell>
          <table:table-cell table:style-name="ce24" table:formula="of:=SUM([.D104]+[.F104]+[.G104])" office:value-type="float" office:value="6042.71" calcext:value-type="float">
            <text:p>6.042,71 €</text:p>
          </table:table-cell>
          <table:table-cell table:style-name="ce24" table:formula="of:=5141.52/2" office:value-type="float" office:value="2570.76" calcext:value-type="float">
            <text:p>2.570,76 €</text:p>
          </table:table-cell>
          <table:table-cell table:style-name="ce24" office:value-type="float" office:value="2104.62" calcext:value-type="float">
            <text:p>2.104,62 €</text:p>
          </table:table-cell>
          <table:table-cell table:style-name="ce24" table:formula="of:=([.K104]/12)*2" office:value-type="float" office:value="350.77" calcext:value-type="float">
            <text:p>350,77 €</text:p>
          </table:table-cell>
          <table:table-cell table:style-name="ce24" table:formula="of:=[.K104]+[.L104]" office:value-type="float" office:value="2455.39" calcext:value-type="float">
            <text:p>2.455,39 €</text:p>
          </table:table-cell>
          <table:table-cell table:style-name="ce24" table:formula="of:=SUM([.H104]+[.J104]+[.M104])" office:value-type="float" office:value="5454.61" calcext:value-type="float">
            <text:p>5.454,61 €</text:p>
          </table:table-cell>
          <table:table-cell table:style-name="ce24" table:formula="of:=1240.68/2" office:value-type="float" office:value="620.34" calcext:value-type="float">
            <text:p>620,34 €</text:p>
          </table:table-cell>
          <table:table-cell table:style-name="ce24" table:formula="of:=1632.6/2" office:value-type="float" office:value="816.3" calcext:value-type="float">
            <text:p>816,30 €</text:p>
          </table:table-cell>
          <table:table-cell table:style-name="ce24" table:formula="of:=[.I104]+[.N104]+[.O104]" office:value-type="float" office:value="12117.66" calcext:value-type="float">
            <text:p>12.117,66 €</text:p>
          </table:table-cell>
          <table:table-cell table:style-name="ce24" table:formula="of:=([.P104]+[.Q104])*0.366" office:value-type="float" office:value="4733.82936" calcext:value-type="float">
            <text:p>4.733,83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4" calcext:value-type="float">
            <text:p>14</text:p>
          </table:table-cell>
          <table:table-cell table:style-name="ce10" office:value-type="string" calcext:value-type="string">
            <text:p>Oficial de 1ª Albañil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3901.98" calcext:value-type="float">
            <text:p>3.901,98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((19.46)/2)" office:value-type="float" office:value="9.73" calcext:value-type="float">
            <text:p>9,73 €</text:p>
          </table:table-cell>
          <table:table-cell table:style-name="ce24" table:formula="of:=((644.4)+(644.4+19.27)/2)" office:value-type="float" office:value="976.235" calcext:value-type="float">
            <text:p>976,24 €</text:p>
          </table:table-cell>
          <table:table-cell table:style-name="ce24" table:formula="of:=[.J105]/12*2" office:value-type="float" office:value="428.46" calcext:value-type="float">
            <text:p>428,46 €</text:p>
          </table:table-cell>
          <table:table-cell table:style-name="ce24" table:formula="of:=SUM([.D105]+[.F105]+[.G105])" office:value-type="float" office:value="4887.945" calcext:value-type="float">
            <text:p>4.887,95 €</text:p>
          </table:table-cell>
          <table:table-cell table:style-name="ce24" table:formula="of:=5141.52/2" office:value-type="float" office:value="2570.76" calcext:value-type="float">
            <text:p>2.570,76 €</text:p>
          </table:table-cell>
          <table:table-cell table:style-name="ce24" office:value-type="float" office:value="2104.62" calcext:value-type="float">
            <text:p>2.104,62 €</text:p>
          </table:table-cell>
          <table:table-cell table:style-name="ce24" table:formula="of:=([.K105]/12)*2" office:value-type="float" office:value="350.77" calcext:value-type="float">
            <text:p>350,77 €</text:p>
          </table:table-cell>
          <table:table-cell table:style-name="ce24" table:formula="of:=[.K105]+[.L105]" office:value-type="float" office:value="2455.39" calcext:value-type="float">
            <text:p>2.455,39 €</text:p>
          </table:table-cell>
          <table:table-cell table:style-name="ce24" table:formula="of:=SUM([.H105]+[.J105]+[.M105])" office:value-type="float" office:value="5454.61" calcext:value-type="float">
            <text:p>5.454,61 €</text:p>
          </table:table-cell>
          <table:table-cell table:style-name="ce24" table:formula="of:=1240.68/2" office:value-type="float" office:value="620.34" calcext:value-type="float">
            <text:p>620,34 €</text:p>
          </table:table-cell>
          <table:table-cell table:style-name="ce24" table:formula="of:=1632.6/2" office:value-type="float" office:value="816.3" calcext:value-type="float">
            <text:p>816,30 €</text:p>
          </table:table-cell>
          <table:table-cell table:style-name="ce24" table:formula="of:=[.I105]+[.N105]+[.O105]" office:value-type="float" office:value="10962.895" calcext:value-type="float">
            <text:p>10.962,90 €</text:p>
          </table:table-cell>
          <table:table-cell table:style-name="ce24" table:formula="of:=([.P105]+[.Q105])*0.378" office:value-type="float" office:value="4452.53571" calcext:value-type="float">
            <text:p>4.452,54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5" calcext:value-type="float">
            <text:p>15</text:p>
          </table:table-cell>
          <table:table-cell table:style-name="ce10" office:value-type="string" calcext:value-type="string">
            <text:p>Oficial de 1ª Mantenimient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9.46*9" office:value-type="float" office:value="175.14" calcext:value-type="float">
            <text:p>175,14 €</text:p>
          </table:table-cell>
          <table:table-cell table:style-name="ce24" table:formula="of:=((644.4+19.27*2))" office:value-type="float" office:value="682.94" calcext:value-type="float">
            <text:p>682,94 €</text:p>
          </table:table-cell>
          <table:table-cell table:style-name="ce24" table:formula="of:=[.J106]/12*2" office:value-type="float" office:value="856.92" calcext:value-type="float">
            <text:p>856,92 €</text:p>
          </table:table-cell>
          <table:table-cell table:style-name="ce24" table:formula="of:=SUM([.D106]+[.F106]+[.G106])" office:value-type="float" office:value="8662.04" calcext:value-type="float">
            <text:p>8.662,04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7179.35" calcext:value-type="float">
            <text:p>7.179,35 €</text:p>
          </table:table-cell>
          <table:table-cell table:style-name="ce24" table:formula="of:=([.K106]/12)*2" office:value-type="float" office:value="1196.55833333333" calcext:value-type="float">
            <text:p>1.196,56 €</text:p>
          </table:table-cell>
          <table:table-cell table:style-name="ce24" table:formula="of:=[.K106]+[.L106]" office:value-type="float" office:value="8375.90833333333" calcext:value-type="float">
            <text:p>8.375,91 €</text:p>
          </table:table-cell>
          <table:table-cell table:style-name="ce24" table:formula="of:=SUM([.H106]+[.J106]+[.M106])" office:value-type="float" office:value="14374.3483333333" calcext:value-type="float">
            <text:p>14.374,35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106]+[.N106]+[.O106]" office:value-type="float" office:value="24277.0683333333" calcext:value-type="float">
            <text:p>24.277,07 €</text:p>
          </table:table-cell>
          <table:table-cell table:style-name="ce24" table:formula="of:=([.P106]+[.Q106])*0.378" office:value-type="float" office:value="9793.85463" calcext:value-type="float">
            <text:p>9.793,8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6" calcext:value-type="float">
            <text:p>16</text:p>
          </table:table-cell>
          <table:table-cell table:style-name="ce10" office:value-type="string" calcext:value-type="string">
            <text:p>Oficial de 1ª Mantenimient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9.46*9" office:value-type="float" office:value="175.14" calcext:value-type="float">
            <text:p>175,14 €</text:p>
          </table:table-cell>
          <table:table-cell table:style-name="ce24" table:formula="of:=((644.4+19.27*2))" office:value-type="float" office:value="682.94" calcext:value-type="float">
            <text:p>682,94 €</text:p>
          </table:table-cell>
          <table:table-cell table:style-name="ce24" table:formula="of:=[.J107]/12*2" office:value-type="float" office:value="856.92" calcext:value-type="float">
            <text:p>856,92 €</text:p>
          </table:table-cell>
          <table:table-cell table:style-name="ce24" table:formula="of:=SUM([.D107]+[.F107]+[.G107])" office:value-type="float" office:value="8662.04" calcext:value-type="float">
            <text:p>8.662,04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107]/12)*2" office:value-type="float" office:value="701.54" calcext:value-type="float">
            <text:p>701,54 €</text:p>
          </table:table-cell>
          <table:table-cell table:style-name="ce24" table:formula="of:=[.K107]+[.L107]" office:value-type="float" office:value="4910.78" calcext:value-type="float">
            <text:p>4.910,78 €</text:p>
          </table:table-cell>
          <table:table-cell table:style-name="ce24" table:formula="of:=SUM([.H107]+[.J107]+[.M107])" office:value-type="float" office:value="10909.22" calcext:value-type="float">
            <text:p>10.909,2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107]+[.N107]+[.O107]" office:value-type="float" office:value="20811.94" calcext:value-type="float">
            <text:p>20.811,94 €</text:p>
          </table:table-cell>
          <table:table-cell table:style-name="ce24" table:formula="of:=([.P107]+[.Q107])*0.378" office:value-type="float" office:value="8484.03612" calcext:value-type="float">
            <text:p>8.484,04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7" calcext:value-type="float">
            <text:p>17</text:p>
          </table:table-cell>
          <table:table-cell table:style-name="ce10" office:value-type="string" calcext:value-type="string">
            <text:p>Oficial de 1ª Mantenimient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9.46*9" office:value-type="float" office:value="175.14" calcext:value-type="float">
            <text:p>175,14 €</text:p>
          </table:table-cell>
          <table:table-cell table:style-name="ce24" table:formula="of:=((644.4+19.27*2))" office:value-type="float" office:value="682.94" calcext:value-type="float">
            <text:p>682,94 €</text:p>
          </table:table-cell>
          <table:table-cell table:style-name="ce24" table:formula="of:=[.J108]/12*2" office:value-type="float" office:value="856.92" calcext:value-type="float">
            <text:p>856,92 €</text:p>
          </table:table-cell>
          <table:table-cell table:style-name="ce24" table:formula="of:=SUM([.D108]+[.F108]+[.G108])" office:value-type="float" office:value="8662.04" calcext:value-type="float">
            <text:p>8.662,04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108]/12)*2" office:value-type="float" office:value="701.54" calcext:value-type="float">
            <text:p>701,54 €</text:p>
          </table:table-cell>
          <table:table-cell table:style-name="ce24" table:formula="of:=[.K108]+[.L108]" office:value-type="float" office:value="4910.78" calcext:value-type="float">
            <text:p>4.910,78 €</text:p>
          </table:table-cell>
          <table:table-cell table:style-name="ce24" table:formula="of:=SUM([.H108]+[.J108]+[.M108])" office:value-type="float" office:value="10909.22" calcext:value-type="float">
            <text:p>10.909,2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108]+[.N108]+[.O108]" office:value-type="float" office:value="20811.94" calcext:value-type="float">
            <text:p>20.811,94 €</text:p>
          </table:table-cell>
          <table:table-cell table:style-name="ce24" table:formula="of:=([.P108]+[.Q108])*0.378" office:value-type="float" office:value="8484.03612" calcext:value-type="float">
            <text:p>8.484,04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8" calcext:value-type="float">
            <text:p>18</text:p>
          </table:table-cell>
          <table:table-cell table:style-name="ce10" office:value-type="string" calcext:value-type="string">
            <text:p>Oficial de 1ª Albañil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11" calcext:value-type="float">
            <text:p>11</text:p>
          </table:table-cell>
          <table:table-cell table:style-name="ce24" table:formula="of:=19.46*11*12" office:value-type="float" office:value="2568.72" calcext:value-type="float">
            <text:p>2.568,72 €</text:p>
          </table:table-cell>
          <table:table-cell table:style-name="ce24" table:formula="of:=(644.4+19.27*11)*2" office:value-type="float" office:value="1712.74" calcext:value-type="float">
            <text:p>1.712,74 €</text:p>
          </table:table-cell>
          <table:table-cell table:style-name="ce24" table:formula="of:=[.J109]/12*2" office:value-type="float" office:value="856.92" calcext:value-type="float">
            <text:p>856,92 €</text:p>
          </table:table-cell>
          <table:table-cell table:style-name="ce24" table:formula="of:=SUM([.D109]+[.F109]+[.G109])" office:value-type="float" office:value="12085.42" calcext:value-type="float">
            <text:p>12.085,42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109]/12)*2" office:value-type="float" office:value="701.54" calcext:value-type="float">
            <text:p>701,54 €</text:p>
          </table:table-cell>
          <table:table-cell table:style-name="ce24" table:formula="of:=[.K109]+[.L109]" office:value-type="float" office:value="4910.78" calcext:value-type="float">
            <text:p>4.910,78 €</text:p>
          </table:table-cell>
          <table:table-cell table:style-name="ce24" table:formula="of:=SUM([.H109]+[.J109]+[.M109])" office:value-type="float" office:value="10909.22" calcext:value-type="float">
            <text:p>10.909,2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109]+[.N109]+[.O109]" office:value-type="float" office:value="24235.32" calcext:value-type="float">
            <text:p>24.235,32 €</text:p>
          </table:table-cell>
          <table:table-cell table:style-name="ce24" table:formula="of:=([.P109]+[.Q109])*0.366" office:value-type="float" office:value="9467.65872" calcext:value-type="float">
            <text:p>9.467,66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9" calcext:value-type="float">
            <text:p>19</text:p>
          </table:table-cell>
          <table:table-cell table:style-name="ce10" office:value-type="string" calcext:value-type="string">
            <text:p>Oficial de 1ª Cerrajer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2" calcext:value-type="float">
            <text:p>2</text:p>
          </table:table-cell>
          <table:table-cell table:style-name="ce24" table:formula="of:=19.46*2*12" office:value-type="float" office:value="467.04" calcext:value-type="float">
            <text:p>467,04 €</text:p>
          </table:table-cell>
          <table:table-cell table:style-name="ce24" table:formula="of:=(644.4+19.27*2)*2" office:value-type="float" office:value="1365.88" calcext:value-type="float">
            <text:p>1.365,88 €</text:p>
          </table:table-cell>
          <table:table-cell table:style-name="ce24" table:formula="of:=[.J110]/12*2" office:value-type="float" office:value="856.92" calcext:value-type="float">
            <text:p>856,92 €</text:p>
          </table:table-cell>
          <table:table-cell table:style-name="ce24" table:formula="of:=SUM([.D110]+[.F110]+[.G110])" office:value-type="float" office:value="9636.88" calcext:value-type="float">
            <text:p>9.636,88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110]/12)*2" office:value-type="float" office:value="701.54" calcext:value-type="float">
            <text:p>701,54 €</text:p>
          </table:table-cell>
          <table:table-cell table:style-name="ce24" table:formula="of:=[.K110]+[.L110]" office:value-type="float" office:value="4910.78" calcext:value-type="float">
            <text:p>4.910,78 €</text:p>
          </table:table-cell>
          <table:table-cell table:style-name="ce24" table:formula="of:=SUM([.H110]+[.J110]+[.M110])" office:value-type="float" office:value="10909.22" calcext:value-type="float">
            <text:p>10.909,2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110]+[.N110]+[.O110]" office:value-type="float" office:value="21786.78" calcext:value-type="float">
            <text:p>21.786,78 €</text:p>
          </table:table-cell>
          <table:table-cell table:style-name="ce24" table:formula="of:=([.P110]+[.Q110])*0.366" office:value-type="float" office:value="8571.49308" calcext:value-type="float">
            <text:p>8.571,49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0" calcext:value-type="float">
            <text:p>20</text:p>
          </table:table-cell>
          <table:table-cell table:style-name="ce10" office:value-type="string" calcext:value-type="string">
            <text:p>Oficial de 1ª Pintor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string" calcext:value-type="string">
            <text:p>10*11</text:p>
          </table:table-cell>
          <table:table-cell table:style-name="ce24" table:formula="of:=(19.46*4+14.65*6)*12+19.46*10" office:value-type="float" office:value="2183.48" calcext:value-type="float">
            <text:p>2.183,48 €</text:p>
          </table:table-cell>
          <table:table-cell table:style-name="ce24" table:formula="of:=(644.4+19.27*5+14.65*6)*2" office:value-type="float" office:value="1657.3" calcext:value-type="float">
            <text:p>1.657,30 €</text:p>
          </table:table-cell>
          <table:table-cell table:style-name="ce24" table:formula="of:=[.J111]/12*2" office:value-type="float" office:value="856.92" calcext:value-type="float">
            <text:p>856,92 €</text:p>
          </table:table-cell>
          <table:table-cell table:style-name="ce24" table:formula="of:=SUM([.D111]+[.F111]+[.G111])" office:value-type="float" office:value="11644.74" calcext:value-type="float">
            <text:p>11.644,74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111]/12)*2" office:value-type="float" office:value="701.54" calcext:value-type="float">
            <text:p>701,54 €</text:p>
          </table:table-cell>
          <table:table-cell table:style-name="ce24" table:formula="of:=[.K111]+[.L111]" office:value-type="float" office:value="4910.78" calcext:value-type="float">
            <text:p>4.910,78 €</text:p>
          </table:table-cell>
          <table:table-cell table:style-name="ce24" table:formula="of:=SUM([.H111]+[.J111]+[.M111])" office:value-type="float" office:value="10909.22" calcext:value-type="float">
            <text:p>10.909,2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111]+[.N111]+[.O111]" office:value-type="float" office:value="23794.64" calcext:value-type="float">
            <text:p>23.794,64 €</text:p>
          </table:table-cell>
          <table:table-cell table:style-name="ce24" table:formula="of:=([.P111]+[.Q111])*0.366" office:value-type="float" office:value="9306.36984" calcext:value-type="float">
            <text:p>9.306,37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1" calcext:value-type="float">
            <text:p>21</text:p>
          </table:table-cell>
          <table:table-cell table:style-name="ce10" office:value-type="string" calcext:value-type="string">
            <text:p>Oficial de 1ª Mantenimient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0" calcext:value-type="float">
            <text:p>0</text:p>
          </table:table-cell>
          <table:table-cell table:style-name="ce24" office:value-type="float" office:value="0" calcext:value-type="float">
            <text:p>0,00 €</text:p>
          </table:table-cell>
          <table:table-cell table:style-name="ce24" table:formula="of:=(644.4*2)" office:value-type="float" office:value="1288.8" calcext:value-type="float">
            <text:p>1.288,80 €</text:p>
          </table:table-cell>
          <table:table-cell table:style-name="ce24" table:formula="of:=[.J112]/12*2" office:value-type="float" office:value="856.92" calcext:value-type="float">
            <text:p>856,92 €</text:p>
          </table:table-cell>
          <table:table-cell table:style-name="ce24" table:formula="of:=SUM([.D112]+[.F112]+[.G112])" office:value-type="float" office:value="9092.76" calcext:value-type="float">
            <text:p>9.092,76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112]/12)*2" office:value-type="float" office:value="701.54" calcext:value-type="float">
            <text:p>701,54 €</text:p>
          </table:table-cell>
          <table:table-cell table:style-name="ce24" table:formula="of:=[.K112]+[.L112]" office:value-type="float" office:value="4910.78" calcext:value-type="float">
            <text:p>4.910,78 €</text:p>
          </table:table-cell>
          <table:table-cell table:style-name="ce24" table:formula="of:=SUM([.H112]+[.J112]+[.M112])" office:value-type="float" office:value="10909.22" calcext:value-type="float">
            <text:p>10.909,2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112]+[.N112]+[.O112]" office:value-type="float" office:value="21242.66" calcext:value-type="float">
            <text:p>21.242,66 €</text:p>
          </table:table-cell>
          <table:table-cell table:style-name="ce24" table:formula="of:=([.P112]+[.Q112])*0.378" office:value-type="float" office:value="8646.84828" calcext:value-type="float">
            <text:p>8.646,8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2" calcext:value-type="float">
            <text:p>22</text:p>
          </table:table-cell>
          <table:table-cell table:style-name="ce10" office:value-type="string" calcext:value-type="string">
            <text:p>Oficial de Mantenimient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5" calcext:value-type="float">
            <text:p>5</text:p>
          </table:table-cell>
          <table:table-cell table:style-name="ce24" table:formula="of:=19.46*5*12" office:value-type="float" office:value="1167.6" calcext:value-type="float">
            <text:p>1.167,60 €</text:p>
          </table:table-cell>
          <table:table-cell table:style-name="ce24" table:formula="of:=(644.4+19.27*5)*2" office:value-type="float" office:value="1481.5" calcext:value-type="float">
            <text:p>1.481,50 €</text:p>
          </table:table-cell>
          <table:table-cell table:style-name="ce24" table:formula="of:=[.J113]/12*2" office:value-type="float" office:value="856.92" calcext:value-type="float">
            <text:p>856,92 €</text:p>
          </table:table-cell>
          <table:table-cell table:style-name="ce24" table:formula="of:=SUM([.D113]+[.F113]+[.G113])" office:value-type="float" office:value="10453.06" calcext:value-type="float">
            <text:p>10.453,06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7179.35" calcext:value-type="float">
            <text:p>7.179,35 €</text:p>
          </table:table-cell>
          <table:table-cell table:style-name="ce24" table:formula="of:=([.K113]/12)*2" office:value-type="float" office:value="1196.55833333333" calcext:value-type="float">
            <text:p>1.196,56 €</text:p>
          </table:table-cell>
          <table:table-cell table:style-name="ce24" table:formula="of:=[.K113]+[.L113]" office:value-type="float" office:value="8375.90833333333" calcext:value-type="float">
            <text:p>8.375,91 €</text:p>
          </table:table-cell>
          <table:table-cell table:style-name="ce24" table:formula="of:=SUM([.H113]+[.J113]+[.M113])" office:value-type="float" office:value="14374.3483333333" calcext:value-type="float">
            <text:p>14.374,35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113]+[.N113]+[.O113]" office:value-type="float" office:value="26068.0883333333" calcext:value-type="float">
            <text:p>26.068,09 €</text:p>
          </table:table-cell>
          <table:table-cell table:style-name="ce24" table:formula="of:=([.P113]+[.Q113])*0.378" office:value-type="float" office:value="10470.86019" calcext:value-type="float">
            <text:p>10.470,86 €</text:p>
          </table:table-cell>
          <table:table-cell/>
          <table:table-cell table:style-name="ce41" table:formula="of:=[.P113]+#REF!+[.Q113]+[.R113]" office:value-type="string" office:string-value="" calcext:value-type="error">
            <text:p>#¡REF!</text:p>
          </table:table-cell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3" calcext:value-type="float">
            <text:p>23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6" calcext:value-type="float">
            <text:p>6</text:p>
          </table:table-cell>
          <table:table-cell table:style-name="ce24" table:formula="of:=14.65*6*12" office:value-type="float" office:value="1054.8" calcext:value-type="float">
            <text:p>1.054,80 €</text:p>
          </table:table-cell>
          <table:table-cell table:style-name="ce24" table:formula="of:=(595.22+14.65*6)*2" office:value-type="float" office:value="1366.24" calcext:value-type="float">
            <text:p>1.366,24 €</text:p>
          </table:table-cell>
          <table:table-cell table:style-name="ce24" table:formula="of:=[.J114]/12*2" office:value-type="float" office:value="662.08" calcext:value-type="float">
            <text:p>662,08 €</text:p>
          </table:table-cell>
          <table:table-cell table:style-name="ce24" table:formula="of:=SUM([.D114]+[.F114]+[.G114])" office:value-type="float" office:value="9563.68" calcext:value-type="float">
            <text:p>9.563,6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14]/12)*2" office:value-type="float" office:value="231.54" calcext:value-type="float">
            <text:p>231,54 €</text:p>
          </table:table-cell>
          <table:table-cell table:style-name="ce24" table:formula="of:=[.K114]+[.L114]" office:value-type="float" office:value="1620.78" calcext:value-type="float">
            <text:p>1.620,78 €</text:p>
          </table:table-cell>
          <table:table-cell table:style-name="ce24" table:formula="of:=SUM([.H114]+[.J114]+[.M114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14]+[.N114]+[.O114]" office:value-type="float" office:value="16914.98" calcext:value-type="float">
            <text:p>16.914,98 €</text:p>
          </table:table-cell>
          <table:table-cell table:style-name="ce24" table:formula="of:=([.P114]+[.Q114])*0.366" office:value-type="float" office:value="6813.58044" calcext:value-type="float">
            <text:p>6.813,58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4" calcext:value-type="float">
            <text:p>24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6" calcext:value-type="float">
            <text:p>6</text:p>
          </table:table-cell>
          <table:table-cell table:style-name="ce24" table:formula="of:=14.65*6*12" office:value-type="float" office:value="1054.8" calcext:value-type="float">
            <text:p>1.054,80 €</text:p>
          </table:table-cell>
          <table:table-cell table:style-name="ce24" table:formula="of:=(595.22+14.65*6)*2" office:value-type="float" office:value="1366.24" calcext:value-type="float">
            <text:p>1.366,24 €</text:p>
          </table:table-cell>
          <table:table-cell table:style-name="ce24" table:formula="of:=[.J115]/12*2" office:value-type="float" office:value="662.08" calcext:value-type="float">
            <text:p>662,08 €</text:p>
          </table:table-cell>
          <table:table-cell table:style-name="ce24" table:formula="of:=SUM([.D115]+[.F115]+[.G115])" office:value-type="float" office:value="9563.68" calcext:value-type="float">
            <text:p>9.563,6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15]/12)*2" office:value-type="float" office:value="231.54" calcext:value-type="float">
            <text:p>231,54 €</text:p>
          </table:table-cell>
          <table:table-cell table:style-name="ce24" table:formula="of:=[.K115]+[.L115]" office:value-type="float" office:value="1620.78" calcext:value-type="float">
            <text:p>1.620,78 €</text:p>
          </table:table-cell>
          <table:table-cell table:style-name="ce24" table:formula="of:=SUM([.H115]+[.J115]+[.M115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15]+[.N115]+[.O115]" office:value-type="float" office:value="16914.98" calcext:value-type="float">
            <text:p>16.914,98 €</text:p>
          </table:table-cell>
          <table:table-cell table:style-name="ce24" table:formula="of:=([.P115]+[.Q115])*0.366" office:value-type="float" office:value="6813.58044" calcext:value-type="float">
            <text:p>6.813,58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5" calcext:value-type="float">
            <text:p>25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4.65*3" office:value-type="float" office:value="43.95" calcext:value-type="float">
            <text:p>43,95 €</text:p>
          </table:table-cell>
          <table:table-cell table:style-name="ce24" table:formula="of:=(595.22)+(595.22+14.65)" office:value-type="float" office:value="1205.09" calcext:value-type="float">
            <text:p>1.205,09 €</text:p>
          </table:table-cell>
          <table:table-cell table:style-name="ce24" table:formula="of:=[.J116]/12*2" office:value-type="float" office:value="662.08" calcext:value-type="float">
            <text:p>662,08 €</text:p>
          </table:table-cell>
          <table:table-cell table:style-name="ce24" table:formula="of:=SUM([.D116]+[.F116]+[.G116])" office:value-type="float" office:value="8391.68" calcext:value-type="float">
            <text:p>8.391,6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116]/12)*2" office:value-type="float" office:value="701.54" calcext:value-type="float">
            <text:p>701,54 €</text:p>
          </table:table-cell>
          <table:table-cell table:style-name="ce24" table:formula="of:=[.K116]+[.L116]" office:value-type="float" office:value="4910.78" calcext:value-type="float">
            <text:p>4.910,78 €</text:p>
          </table:table-cell>
          <table:table-cell table:style-name="ce24" table:formula="of:=SUM([.H116]+[.J116]+[.M116])" office:value-type="float" office:value="9545.34" calcext:value-type="float">
            <text:p>9.54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16]+[.N116]+[.O116]" office:value-type="float" office:value="19032.98" calcext:value-type="float">
            <text:p>19.032,98 €</text:p>
          </table:table-cell>
          <table:table-cell table:style-name="ce24" table:formula="of:=([.P116]+[.Q116])*0.378" office:value-type="float" office:value="7837.58052" calcext:value-type="float">
            <text:p>7.837,58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6" calcext:value-type="float">
            <text:p>26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6" calcext:value-type="float">
            <text:p>6</text:p>
          </table:table-cell>
          <table:table-cell table:style-name="ce24" table:formula="of:=14.65*6*12" office:value-type="float" office:value="1054.8" calcext:value-type="float">
            <text:p>1.054,80 €</text:p>
          </table:table-cell>
          <table:table-cell table:style-name="ce24" table:formula="of:=(595.22+14.65*6)*2" office:value-type="float" office:value="1366.24" calcext:value-type="float">
            <text:p>1.366,24 €</text:p>
          </table:table-cell>
          <table:table-cell table:style-name="ce24" table:formula="of:=[.J117]/12*2" office:value-type="float" office:value="662.08" calcext:value-type="float">
            <text:p>662,08 €</text:p>
          </table:table-cell>
          <table:table-cell table:style-name="ce24" table:formula="of:=SUM([.D117]+[.F117]+[.G117])" office:value-type="float" office:value="9563.68" calcext:value-type="float">
            <text:p>9.563,6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17]/12)*2" office:value-type="float" office:value="231.54" calcext:value-type="float">
            <text:p>231,54 €</text:p>
          </table:table-cell>
          <table:table-cell table:style-name="ce24" table:formula="of:=[.K117]+[.L117]" office:value-type="float" office:value="1620.78" calcext:value-type="float">
            <text:p>1.620,78 €</text:p>
          </table:table-cell>
          <table:table-cell table:style-name="ce24" table:formula="of:=SUM([.H117]+[.J117]+[.M117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17]+[.N117]+[.O117]" office:value-type="float" office:value="16914.98" calcext:value-type="float">
            <text:p>16.914,98 €</text:p>
          </table:table-cell>
          <table:table-cell table:style-name="ce24" table:formula="of:=([.P117]+[.Q117])*0.378" office:value-type="float" office:value="7036.97652" calcext:value-type="float">
            <text:p>7.036,98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7" calcext:value-type="float">
            <text:p>27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6" calcext:value-type="float">
            <text:p>6</text:p>
          </table:table-cell>
          <table:table-cell table:style-name="ce24" table:formula="of:=14.65*6*12" office:value-type="float" office:value="1054.8" calcext:value-type="float">
            <text:p>1.054,80 €</text:p>
          </table:table-cell>
          <table:table-cell table:style-name="ce24" table:formula="of:=(595.22+14.65*6)*2" office:value-type="float" office:value="1366.24" calcext:value-type="float">
            <text:p>1.366,24 €</text:p>
          </table:table-cell>
          <table:table-cell table:style-name="ce24" table:formula="of:=[.J118]/12*2" office:value-type="float" office:value="662.08" calcext:value-type="float">
            <text:p>662,08 €</text:p>
          </table:table-cell>
          <table:table-cell table:style-name="ce24" table:formula="of:=SUM([.D118]+[.F118]+[.G118])" office:value-type="float" office:value="9563.68" calcext:value-type="float">
            <text:p>9.563,6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18]/12)*2" office:value-type="float" office:value="231.54" calcext:value-type="float">
            <text:p>231,54 €</text:p>
          </table:table-cell>
          <table:table-cell table:style-name="ce24" table:formula="of:=[.K118]+[.L118]" office:value-type="float" office:value="1620.78" calcext:value-type="float">
            <text:p>1.620,78 €</text:p>
          </table:table-cell>
          <table:table-cell table:style-name="ce24" table:formula="of:=SUM([.H118]+[.J118]+[.M118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18]+[.N118]+[.O118]" office:value-type="float" office:value="16914.98" calcext:value-type="float">
            <text:p>16.914,98 €</text:p>
          </table:table-cell>
          <table:table-cell table:style-name="ce24" table:formula="of:=([.P118]+[.Q118])*0.366" office:value-type="float" office:value="6813.58044" calcext:value-type="float">
            <text:p>6.813,58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8" calcext:value-type="float">
            <text:p>28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5" calcext:value-type="float">
            <text:p>5</text:p>
          </table:table-cell>
          <table:table-cell table:style-name="ce24" table:formula="of:=14.65*5*12" office:value-type="float" office:value="879" calcext:value-type="float">
            <text:p>879,00 €</text:p>
          </table:table-cell>
          <table:table-cell table:style-name="ce24" table:formula="of:=(595.22+14.65*5)*2" office:value-type="float" office:value="1336.94" calcext:value-type="float">
            <text:p>1.336,94 €</text:p>
          </table:table-cell>
          <table:table-cell table:style-name="ce24" table:formula="of:=[.J119]/12*2" office:value-type="float" office:value="662.08" calcext:value-type="float">
            <text:p>662,08 €</text:p>
          </table:table-cell>
          <table:table-cell table:style-name="ce24" table:formula="of:=SUM([.D119]+[.F119]+[.G119])" office:value-type="float" office:value="9358.58" calcext:value-type="float">
            <text:p>9.358,5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19]/12)*2" office:value-type="float" office:value="231.54" calcext:value-type="float">
            <text:p>231,54 €</text:p>
          </table:table-cell>
          <table:table-cell table:style-name="ce24" table:formula="of:=[.K119]+[.L119]" office:value-type="float" office:value="1620.78" calcext:value-type="float">
            <text:p>1.620,78 €</text:p>
          </table:table-cell>
          <table:table-cell table:style-name="ce24" table:formula="of:=SUM([.H119]+[.J119]+[.M119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19]+[.N119]+[.O119]" office:value-type="float" office:value="16709.88" calcext:value-type="float">
            <text:p>16.709,88 €</text:p>
          </table:table-cell>
          <table:table-cell table:style-name="ce24" table:formula="of:=([.P119]+[.Q119])*0.378" office:value-type="float" office:value="6959.44872" calcext:value-type="float">
            <text:p>6.959,4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9" calcext:value-type="float">
            <text:p>29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1" calcext:value-type="float">
            <text:p>1</text:p>
          </table:table-cell>
          <table:table-cell table:style-name="ce24" table:formula="of:=14.65*12" office:value-type="float" office:value="175.8" calcext:value-type="float">
            <text:p>175,80 €</text:p>
          </table:table-cell>
          <table:table-cell table:style-name="ce24" table:formula="of:=(595.22+14.65)*2" office:value-type="float" office:value="1219.74" calcext:value-type="float">
            <text:p>1.219,74 €</text:p>
          </table:table-cell>
          <table:table-cell table:style-name="ce24" table:formula="of:=[.J120]/12*2" office:value-type="float" office:value="662.08" calcext:value-type="float">
            <text:p>662,08 €</text:p>
          </table:table-cell>
          <table:table-cell table:style-name="ce24" table:formula="of:=SUM([.D120]+[.F120]+[.G120])" office:value-type="float" office:value="8538.18" calcext:value-type="float">
            <text:p>8.538,1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20]/12)*2" office:value-type="float" office:value="231.54" calcext:value-type="float">
            <text:p>231,54 €</text:p>
          </table:table-cell>
          <table:table-cell table:style-name="ce24" table:formula="of:=[.K120]+[.L120]" office:value-type="float" office:value="1620.78" calcext:value-type="float">
            <text:p>1.620,78 €</text:p>
          </table:table-cell>
          <table:table-cell table:style-name="ce24" table:formula="of:=SUM([.H120]+[.J120]+[.M120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20]+[.N120]+[.O120]" office:value-type="float" office:value="15889.48" calcext:value-type="float">
            <text:p>15.889,48 €</text:p>
          </table:table-cell>
          <table:table-cell table:style-name="ce24" table:formula="of:=([.P120]+[.Q120])*0.378" office:value-type="float" office:value="6649.33752" calcext:value-type="float">
            <text:p>6.649,34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30" calcext:value-type="float">
            <text:p>30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7*8</text:p>
          </table:table-cell>
          <table:table-cell table:style-name="ce24" table:formula="of:=(14.65*7)*12+14.65*9" office:value-type="float" office:value="1362.45" calcext:value-type="float">
            <text:p>1.362,45 €</text:p>
          </table:table-cell>
          <table:table-cell table:style-name="ce24" table:formula="of:=(595.22+14.65*8)*2" office:value-type="float" office:value="1424.84" calcext:value-type="float">
            <text:p>1.424,84 €</text:p>
          </table:table-cell>
          <table:table-cell table:style-name="ce24" table:formula="of:=[.J121]/12*2" office:value-type="float" office:value="662.08" calcext:value-type="float">
            <text:p>662,08 €</text:p>
          </table:table-cell>
          <table:table-cell table:style-name="ce24" table:formula="of:=SUM([.D121]+[.F121]+[.G121])" office:value-type="float" office:value="9929.93" calcext:value-type="float">
            <text:p>9.929,93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21]/12)*2" office:value-type="float" office:value="231.54" calcext:value-type="float">
            <text:p>231,54 €</text:p>
          </table:table-cell>
          <table:table-cell table:style-name="ce24" table:formula="of:=[.K121]+[.L121]" office:value-type="float" office:value="1620.78" calcext:value-type="float">
            <text:p>1.620,78 €</text:p>
          </table:table-cell>
          <table:table-cell table:style-name="ce24" table:formula="of:=SUM([.H121]+[.J121]+[.M121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21]+[.N121]+[.O121]" office:value-type="float" office:value="17281.23" calcext:value-type="float">
            <text:p>17.281,23 €</text:p>
          </table:table-cell>
          <table:table-cell table:style-name="ce24" table:formula="of:=([.P121]+[.Q121])*0.366" office:value-type="float" office:value="6947.62794" calcext:value-type="float">
            <text:p>6.947,63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31" calcext:value-type="float">
            <text:p>31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7" calcext:value-type="float">
            <text:p>7</text:p>
          </table:table-cell>
          <table:table-cell table:style-name="ce24" table:formula="of:=14.65*7*12" office:value-type="float" office:value="1230.6" calcext:value-type="float">
            <text:p>1.230,60 €</text:p>
          </table:table-cell>
          <table:table-cell table:style-name="ce24" table:formula="of:=(595.22+14.65*7)*2" office:value-type="float" office:value="1395.54" calcext:value-type="float">
            <text:p>1.395,54 €</text:p>
          </table:table-cell>
          <table:table-cell table:style-name="ce24" table:formula="of:=[.J122]/12*2" office:value-type="float" office:value="662.08" calcext:value-type="float">
            <text:p>662,08 €</text:p>
          </table:table-cell>
          <table:table-cell table:style-name="ce24" table:formula="of:=SUM([.D122]+[.F122]+[.G122])" office:value-type="float" office:value="9768.78" calcext:value-type="float">
            <text:p>9.768,7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22]/12)*2" office:value-type="float" office:value="231.54" calcext:value-type="float">
            <text:p>231,54 €</text:p>
          </table:table-cell>
          <table:table-cell table:style-name="ce24" table:formula="of:=[.K122]+[.L122]" office:value-type="float" office:value="1620.78" calcext:value-type="float">
            <text:p>1.620,78 €</text:p>
          </table:table-cell>
          <table:table-cell table:style-name="ce24" table:formula="of:=SUM([.H122]+[.J122]+[.M122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22]+[.N122]+[.O122]" office:value-type="float" office:value="17120.08" calcext:value-type="float">
            <text:p>17.120,08 €</text:p>
          </table:table-cell>
          <table:table-cell table:style-name="ce24" table:formula="of:=([.P122]+[.Q122])*0.366" office:value-type="float" office:value="6888.64704" calcext:value-type="float">
            <text:p>6.888,6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32" calcext:value-type="float">
            <text:p>32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9" calcext:value-type="float">
            <text:p>9</text:p>
          </table:table-cell>
          <table:table-cell table:style-name="ce24" table:formula="of:=14.65*9*12" office:value-type="float" office:value="1582.2" calcext:value-type="float">
            <text:p>1.582,20 €</text:p>
          </table:table-cell>
          <table:table-cell table:style-name="ce24" table:formula="of:=(595.22+14.65*9)*2" office:value-type="float" office:value="1454.14" calcext:value-type="float">
            <text:p>1.454,14 €</text:p>
          </table:table-cell>
          <table:table-cell table:style-name="ce24" table:formula="of:=[.J123]/12*2" office:value-type="float" office:value="662.08" calcext:value-type="float">
            <text:p>662,08 €</text:p>
          </table:table-cell>
          <table:table-cell table:style-name="ce24" table:formula="of:=SUM([.D123]+[.F123]+[.G123])" office:value-type="float" office:value="10178.98" calcext:value-type="float">
            <text:p>10.178,9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123]/12)*2" office:value-type="float" office:value="701.54" calcext:value-type="float">
            <text:p>701,54 €</text:p>
          </table:table-cell>
          <table:table-cell table:style-name="ce24" table:formula="of:=[.K123]+[.L123]" office:value-type="float" office:value="4910.78" calcext:value-type="float">
            <text:p>4.910,78 €</text:p>
          </table:table-cell>
          <table:table-cell table:style-name="ce24" table:formula="of:=SUM([.H123]+[.J123]+[.M123])" office:value-type="float" office:value="9545.34" calcext:value-type="float">
            <text:p>9.54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23]+[.N123]+[.O123]" office:value-type="float" office:value="20820.28" calcext:value-type="float">
            <text:p>20.820,28 €</text:p>
          </table:table-cell>
          <table:table-cell table:style-name="ce24" table:formula="of:=([.P123]+[.Q123])*0.366" office:value-type="float" office:value="8242.92024" calcext:value-type="float">
            <text:p>8.242,92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33" calcext:value-type="float">
            <text:p>33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11" calcext:value-type="float">
            <text:p>11</text:p>
          </table:table-cell>
          <table:table-cell table:style-name="ce24" table:formula="of:=14.65*11*12" office:value-type="float" office:value="1933.8" calcext:value-type="float">
            <text:p>1.933,80 €</text:p>
          </table:table-cell>
          <table:table-cell table:style-name="ce24" table:formula="of:=(595.22+14.65*11)*2" office:value-type="float" office:value="1512.74" calcext:value-type="float">
            <text:p>1.512,74 €</text:p>
          </table:table-cell>
          <table:table-cell table:style-name="ce24" table:formula="of:=[.J124]/12*2" office:value-type="float" office:value="662.08" calcext:value-type="float">
            <text:p>662,08 €</text:p>
          </table:table-cell>
          <table:table-cell table:style-name="ce24" table:formula="of:=SUM([.D124]+[.F124]+[.G124])" office:value-type="float" office:value="10589.18" calcext:value-type="float">
            <text:p>10.589,1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36" office:value-type="float" office:value="3813.48" calcext:value-type="float">
            <text:p>3.813,48 €</text:p>
          </table:table-cell>
          <table:table-cell table:style-name="ce24" table:formula="of:=([.K124]/12)*2" office:value-type="float" office:value="635.58" calcext:value-type="float">
            <text:p>635,58 €</text:p>
          </table:table-cell>
          <table:table-cell table:style-name="ce24" table:formula="of:=[.K124]+[.L124]" office:value-type="float" office:value="4449.06" calcext:value-type="float">
            <text:p>4.449,06 €</text:p>
          </table:table-cell>
          <table:table-cell table:style-name="ce24" table:formula="of:=SUM([.H124]+[.J124]+[.M124])" office:value-type="float" office:value="9083.62" calcext:value-type="float">
            <text:p>9.083,62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24]+[.N124]+[.O124]" office:value-type="float" office:value="20768.76" calcext:value-type="float">
            <text:p>20.768,76 €</text:p>
          </table:table-cell>
          <table:table-cell table:style-name="ce24" table:formula="of:=([.P124]+[.Q124])*0.366" office:value-type="float" office:value="8224.06392" calcext:value-type="float">
            <text:p>8.224,06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34" calcext:value-type="float">
            <text:p>34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4.65*4" office:value-type="float" office:value="58.6" calcext:value-type="float">
            <text:p>58,60 €</text:p>
          </table:table-cell>
          <table:table-cell table:style-name="ce24" table:formula="of:=(595.22)+(595.22+14.65)" office:value-type="float" office:value="1205.09" calcext:value-type="float">
            <text:p>1.205,09 €</text:p>
          </table:table-cell>
          <table:table-cell table:style-name="ce24" table:formula="of:=[.J125]/12*2" office:value-type="float" office:value="662.08" calcext:value-type="float">
            <text:p>662,08 €</text:p>
          </table:table-cell>
          <table:table-cell table:style-name="ce24" table:formula="of:=SUM([.D125]+[.F125]+[.G125])" office:value-type="float" office:value="8406.33" calcext:value-type="float">
            <text:p>8.406,33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25]/12)*2" office:value-type="float" office:value="231.54" calcext:value-type="float">
            <text:p>231,54 €</text:p>
          </table:table-cell>
          <table:table-cell table:style-name="ce24" table:formula="of:=[.K125]+[.L125]" office:value-type="float" office:value="1620.78" calcext:value-type="float">
            <text:p>1.620,78 €</text:p>
          </table:table-cell>
          <table:table-cell table:style-name="ce24" table:formula="of:=SUM([.H125]+[.J125]+[.M125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25]+[.N125]+[.O125]" office:value-type="float" office:value="15757.63" calcext:value-type="float">
            <text:p>15.757,63 €</text:p>
          </table:table-cell>
          <table:table-cell table:style-name="ce24" table:formula="of:=([.P125]+[.Q125])*0.378" office:value-type="float" office:value="6599.49822" calcext:value-type="float">
            <text:p>6.599,50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35" calcext:value-type="float">
            <text:p>35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4.65*4" office:value-type="float" office:value="58.6" calcext:value-type="float">
            <text:p>58,60 €</text:p>
          </table:table-cell>
          <table:table-cell table:style-name="ce24" table:formula="of:=(595.22)+(595.22+14.65)" office:value-type="float" office:value="1205.09" calcext:value-type="float">
            <text:p>1.205,09 €</text:p>
          </table:table-cell>
          <table:table-cell table:style-name="ce24" table:formula="of:=[.J126]/12*2" office:value-type="float" office:value="662.08" calcext:value-type="float">
            <text:p>662,08 €</text:p>
          </table:table-cell>
          <table:table-cell table:style-name="ce24" table:formula="of:=SUM([.D126]+[.F126]+[.G126])" office:value-type="float" office:value="8406.33" calcext:value-type="float">
            <text:p>8.406,33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26]/12)*2" office:value-type="float" office:value="231.54" calcext:value-type="float">
            <text:p>231,54 €</text:p>
          </table:table-cell>
          <table:table-cell table:style-name="ce24" table:formula="of:=[.K126]+[.L126]" office:value-type="float" office:value="1620.78" calcext:value-type="float">
            <text:p>1.620,78 €</text:p>
          </table:table-cell>
          <table:table-cell table:style-name="ce24" table:formula="of:=SUM([.H126]+[.J126]+[.M126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26]+[.N126]+[.O126]" office:value-type="float" office:value="15757.63" calcext:value-type="float">
            <text:p>15.757,63 €</text:p>
          </table:table-cell>
          <table:table-cell table:style-name="ce24" table:formula="of:=([.P126]+[.Q126])*0.378" office:value-type="float" office:value="6599.49822" calcext:value-type="float">
            <text:p>6.599,50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36" calcext:value-type="float">
            <text:p>36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0" calcext:value-type="float">
            <text:p>0</text:p>
          </table:table-cell>
          <table:table-cell table:style-name="ce24" office:value-type="float" office:value="0" calcext:value-type="float">
            <text:p>0,00 €</text:p>
          </table:table-cell>
          <table:table-cell table:style-name="ce24" table:formula="of:=(595.22)*2" office:value-type="float" office:value="1190.44" calcext:value-type="float">
            <text:p>1.190,44 €</text:p>
          </table:table-cell>
          <table:table-cell table:style-name="ce24" table:formula="of:=[.J127]/12*2" office:value-type="float" office:value="662.08" calcext:value-type="float">
            <text:p>662,08 €</text:p>
          </table:table-cell>
          <table:table-cell table:style-name="ce24" table:formula="of:=SUM([.D127]+[.F127]+[.G127])" office:value-type="float" office:value="8333.08" calcext:value-type="float">
            <text:p>8.333,0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27]/12)*2" office:value-type="float" office:value="231.54" calcext:value-type="float">
            <text:p>231,54 €</text:p>
          </table:table-cell>
          <table:table-cell table:style-name="ce24" table:formula="of:=[.K127]+[.L127]" office:value-type="float" office:value="1620.78" calcext:value-type="float">
            <text:p>1.620,78 €</text:p>
          </table:table-cell>
          <table:table-cell table:style-name="ce24" table:formula="of:=SUM([.H127]+[.J127]+[.M127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27]+[.N127]+[.O127]" office:value-type="float" office:value="15684.38" calcext:value-type="float">
            <text:p>15.684,38 €</text:p>
          </table:table-cell>
          <table:table-cell table:style-name="ce24" table:formula="of:=([.P127]+[.Q127])*0.378" office:value-type="float" office:value="6571.80972" calcext:value-type="float">
            <text:p>6.571,81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37" calcext:value-type="float">
            <text:p>37</text:p>
          </table:table-cell>
          <table:table-cell table:style-name="ce10" office:value-type="string" calcext:value-type="string">
            <text:p>Peón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float" office:value="5" calcext:value-type="float">
            <text:p>5</text:p>
          </table:table-cell>
          <table:table-cell table:style-name="ce24" table:formula="of:=14.65*5*12" office:value-type="float" office:value="879" calcext:value-type="float">
            <text:p>879,00 €</text:p>
          </table:table-cell>
          <table:table-cell table:style-name="ce24" table:formula="of:=(595.22+14.65*5)*2" office:value-type="float" office:value="1336.94" calcext:value-type="float">
            <text:p>1.336,94 €</text:p>
          </table:table-cell>
          <table:table-cell table:style-name="ce24" table:formula="of:=[.J128]/12*2" office:value-type="float" office:value="662.08" calcext:value-type="float">
            <text:p>662,08 €</text:p>
          </table:table-cell>
          <table:table-cell table:style-name="ce24" table:formula="of:=SUM([.D128]+[.F128]+[.G128])" office:value-type="float" office:value="9358.58" calcext:value-type="float">
            <text:p>9.358,5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1389.24" calcext:value-type="float">
            <text:p>1.389,24 €</text:p>
          </table:table-cell>
          <table:table-cell table:style-name="ce24" table:formula="of:=([.K128]/12)*2" office:value-type="float" office:value="231.54" calcext:value-type="float">
            <text:p>231,54 €</text:p>
          </table:table-cell>
          <table:table-cell table:style-name="ce24" table:formula="of:=[.K128]+[.L128]" office:value-type="float" office:value="1620.78" calcext:value-type="float">
            <text:p>1.620,78 €</text:p>
          </table:table-cell>
          <table:table-cell table:style-name="ce24" table:formula="of:=SUM([.H128]+[.J128]+[.M128])" office:value-type="float" office:value="6255.34" calcext:value-type="float">
            <text:p>6.25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28]+[.N128]+[.O128]" office:value-type="float" office:value="16709.88" calcext:value-type="float">
            <text:p>16.709,88 €</text:p>
          </table:table-cell>
          <table:table-cell table:style-name="ce24" table:formula="of:=([.P128]+[.Q128])*0.378" office:value-type="float" office:value="6959.44872" calcext:value-type="float">
            <text:p>6.959,45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3">
          <table:table-cell table:style-name="ce4" office:value-type="string" calcext:value-type="string">
            <text:p>Nº</text:p>
          </table:table-cell>
          <table:table-cell table:style-name="ce4" office:value-type="string" calcext:value-type="string">
            <text:p>PUESTO DE TRABAJO</text:p>
          </table:table-cell>
          <table:table-cell table:style-name="ce4" office:value-type="string" calcext:value-type="string">
            <text:p>G</text:p>
          </table:table-cell>
          <table:table-cell table:style-name="ce27" office:value-type="string" calcext:value-type="string">
            <text:p>SUELDO</text:p>
          </table:table-cell>
          <table:table-cell table:style-name="ce30" office:value-type="string" calcext:value-type="string">
            <text:p>Nº TR.</text:p>
          </table:table-cell>
          <table:table-cell table:style-name="ce27" office:value-type="string" calcext:value-type="string">
            <text:p>IMPORTE</text:p>
          </table:table-cell>
          <table:table-cell table:style-name="ce32" office:value-type="string" calcext:value-type="string" table:number-columns-spanned="2" table:number-rows-spanned="1">
            <text:p>PAGAS EXTRAS</text:p>
          </table:table-cell>
          <table:covered-table-cell/>
          <table:table-cell table:style-name="ce22" office:value-type="string" calcext:value-type="string">
            <text:p>TOTAL</text:p>
          </table:table-cell>
          <table:table-cell table:style-name="ce22" office:value-type="string" calcext:value-type="string">
            <text:p>COMP.</text:p>
          </table:table-cell>
          <table:table-cell table:style-name="ce27" office:value-type="string" calcext:value-type="string">
            <text:p>COMP.</text:p>
          </table:table-cell>
          <table:table-cell table:style-name="ce22" office:value-type="string" calcext:value-type="string">
            <text:p>COMPL. ESPEC.</text:p>
          </table:table-cell>
          <table:table-cell table:style-name="ce22" office:value-type="string" calcext:value-type="string">
            <text:p>TOTAL</text:p>
          </table:table-cell>
          <table:table-cell table:style-name="ce27" office:value-type="string" calcext:value-type="string">
            <text:p>TOTAL</text:p>
          </table:table-cell>
          <table:table-cell table:style-name="ce22" office:value-type="string" calcext:value-type="string">
            <text:p>RESIDENCIA</text:p>
          </table:table-cell>
          <table:table-cell table:style-name="ce22" office:value-type="string" calcext:value-type="string">
            <text:p>PRODUCT.</text:p>
          </table:table-cell>
          <table:table-cell table:style-name="ce27" office:value-type="string" calcext:value-type="string">
            <text:p>TOTAL</text:p>
          </table:table-cell>
          <table:table-cell table:style-name="ce22" office:value-type="string" calcext:value-type="string">
            <text:p>SEG.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5" office:value-type="string" calcext:value-type="string">
            <text:p>TRABAJ.</text:p>
          </table:table-cell>
          <table:table-cell table:style-name="ce5" table:number-columns-repeated="2"/>
          <table:table-cell table:style-name="ce28" office:value-type="string" calcext:value-type="string">
            <text:p>BASICO</text:p>
          </table:table-cell>
          <table:table-cell table:style-name="ce31"/>
          <table:table-cell table:style-name="ce28" office:value-type="string" calcext:value-type="string">
            <text:p>TRIENIOS</text:p>
          </table:table-cell>
          <table:table-cell table:style-name="ce32" office:value-type="string" calcext:value-type="string">
            <text:p>S.+ANTIG.</text:p>
          </table:table-cell>
          <table:table-cell table:style-name="ce28" office:value-type="string" calcext:value-type="string">
            <text:p><text:s/>C.DEST.</text:p>
          </table:table-cell>
          <table:table-cell table:style-name="ce23" office:value-type="string" calcext:value-type="string">
            <text:p>BASICAS</text:p>
          </table:table-cell>
          <table:table-cell table:style-name="ce23" office:value-type="string" calcext:value-type="string">
            <text:p>DESTINO</text:p>
          </table:table-cell>
          <table:table-cell table:style-name="ce28" office:value-type="string" calcext:value-type="string">
            <text:p>ESPECIFICO</text:p>
          </table:table-cell>
          <table:table-cell table:style-name="ce23" office:value-type="string" calcext:value-type="string">
            <text:p>JUNIO/DCBRE</text:p>
          </table:table-cell>
          <table:table-cell table:style-name="ce23" office:value-type="string" calcext:value-type="string">
            <text:p>ESPECIFICO</text:p>
          </table:table-cell>
          <table:table-cell table:style-name="ce28" office:value-type="string" calcext:value-type="string">
            <text:p>COMPLEM.</text:p>
          </table:table-cell>
          <table:table-cell table:style-name="ce23"/>
          <table:table-cell table:style-name="ce23" office:value-type="string" calcext:value-type="string">
            <text:p>CONVENIO</text:p>
          </table:table-cell>
          <table:table-cell table:style-name="ce28" office:value-type="string" calcext:value-type="string">
            <text:p>GENERAL</text:p>
          </table:table-cell>
          <table:table-cell table:style-name="ce23" office:value-type="string" calcext:value-type="string">
            <text:p>SOCIAL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10" office:value-type="string" calcext:value-type="string">
            <text:p>Peón Lacero</text:p>
          </table:table-cell>
          <table:table-cell table:style-name="ce18" office:value-type="string" calcext:value-type="string">
            <text:p>E</text:p>
          </table:table-cell>
          <table:table-cell table:style-name="ce24" office:value-type="float" office:value="7142.64" calcext:value-type="float">
            <text:p>7.142,64 €</text:p>
          </table:table-cell>
          <table:table-cell table:style-name="ce18" office:value-type="string" calcext:value-type="string">
            <text:p>0*1</text:p>
          </table:table-cell>
          <table:table-cell table:style-name="ce24" table:formula="of:=14.65*10" office:value-type="float" office:value="146.5" calcext:value-type="float">
            <text:p>146,50 €</text:p>
          </table:table-cell>
          <table:table-cell table:style-name="ce24" table:formula="of:=(595.22+14.65)*2" office:value-type="float" office:value="1219.74" calcext:value-type="float">
            <text:p>1.219,74 €</text:p>
          </table:table-cell>
          <table:table-cell table:style-name="ce24" table:formula="of:=[.J131]/12*2" office:value-type="float" office:value="662.08" calcext:value-type="float">
            <text:p>662,08 €</text:p>
          </table:table-cell>
          <table:table-cell table:style-name="ce24" table:formula="of:=SUM([.D131]+[.F131]+[.G131])" office:value-type="float" office:value="8508.88" calcext:value-type="float">
            <text:p>8.508,88 €</text:p>
          </table:table-cell>
          <table:table-cell table:style-name="ce24" office:value-type="float" office:value="3972.48" calcext:value-type="float">
            <text:p>3.972,48 €</text:p>
          </table:table-cell>
          <table:table-cell table:style-name="ce24" office:value-type="float" office:value="4209.24" calcext:value-type="float">
            <text:p>4.209,24 €</text:p>
          </table:table-cell>
          <table:table-cell table:style-name="ce24" table:formula="of:=([.K131]/12)*2" office:value-type="float" office:value="701.54" calcext:value-type="float">
            <text:p>701,54 €</text:p>
          </table:table-cell>
          <table:table-cell table:style-name="ce24" table:formula="of:=[.K131]+[.L131]" office:value-type="float" office:value="4910.78" calcext:value-type="float">
            <text:p>4.910,78 €</text:p>
          </table:table-cell>
          <table:table-cell table:style-name="ce24" table:formula="of:=SUM([.H131]+[.J131]+[.M131])" office:value-type="float" office:value="9545.34" calcext:value-type="float">
            <text:p>9.545,34 €</text:p>
          </table:table-cell>
          <table:table-cell table:style-name="ce24" office:value-type="float" office:value="1095.96" calcext:value-type="float">
            <text:p>1.095,96 €</text:p>
          </table:table-cell>
          <table:table-cell table:style-name="ce24" office:value-type="float" office:value="1701.36" calcext:value-type="float">
            <text:p>1.701,36 €</text:p>
          </table:table-cell>
          <table:table-cell table:style-name="ce24" table:formula="of:=[.I131]+[.N131]+[.O131]" office:value-type="float" office:value="19150.18" calcext:value-type="float">
            <text:p>19.150,18 €</text:p>
          </table:table-cell>
          <table:table-cell table:style-name="ce24" table:formula="of:=([.P131]+[.Q131])*0.3275" office:value-type="float" office:value="6828.87935" calcext:value-type="float">
            <text:p>6.828,88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3">
          <table:table-cell table:style-name="ce4" office:value-type="string" calcext:value-type="string">
            <text:p>Nº</text:p>
          </table:table-cell>
          <table:table-cell table:style-name="ce11" office:value-type="string" calcext:value-type="string">
            <text:p>PUESTO DE TRABAJO</text:p>
          </table:table-cell>
          <table:table-cell table:style-name="ce19" office:value-type="string" calcext:value-type="string">
            <text:p>G</text:p>
          </table:table-cell>
          <table:table-cell table:style-name="ce27" office:value-type="string" calcext:value-type="string">
            <text:p>SUELDO</text:p>
          </table:table-cell>
          <table:table-cell table:style-name="ce4" office:value-type="string" calcext:value-type="string">
            <text:p>Nº TR.</text:p>
          </table:table-cell>
          <table:table-cell table:style-name="ce27" office:value-type="string" calcext:value-type="string">
            <text:p>IMPORTE</text:p>
          </table:table-cell>
          <table:table-cell table:style-name="ce32" office:value-type="string" calcext:value-type="string" table:number-columns-spanned="2" table:number-rows-spanned="1">
            <text:p>PAGAS EXTRAS</text:p>
          </table:table-cell>
          <table:covered-table-cell/>
          <table:table-cell table:style-name="ce22" office:value-type="string" calcext:value-type="string">
            <text:p>TOTAL</text:p>
          </table:table-cell>
          <table:table-cell table:style-name="ce22" office:value-type="string" calcext:value-type="string">
            <text:p>COMP.</text:p>
          </table:table-cell>
          <table:table-cell table:style-name="ce27" office:value-type="string" calcext:value-type="string">
            <text:p>COMP.</text:p>
          </table:table-cell>
          <table:table-cell table:style-name="ce22" office:value-type="string" calcext:value-type="string">
            <text:p>COMPL. ESPEC.</text:p>
          </table:table-cell>
          <table:table-cell table:style-name="ce22" office:value-type="string" calcext:value-type="string">
            <text:p>TOTAL</text:p>
          </table:table-cell>
          <table:table-cell table:style-name="ce27" office:value-type="string" calcext:value-type="string">
            <text:p>TOTAL</text:p>
          </table:table-cell>
          <table:table-cell table:style-name="ce22" office:value-type="string" calcext:value-type="string">
            <text:p>RESIDENCIA</text:p>
          </table:table-cell>
          <table:table-cell table:style-name="ce22" office:value-type="string" calcext:value-type="string">
            <text:p>PRODUCT.</text:p>
          </table:table-cell>
          <table:table-cell table:style-name="ce27" office:value-type="string" calcext:value-type="string">
            <text:p>TOTAL</text:p>
          </table:table-cell>
          <table:table-cell table:style-name="ce22" office:value-type="string" calcext:value-type="string">
            <text:p>SEG.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5" office:value-type="string" calcext:value-type="string">
            <text:p>TRABAJ.</text:p>
          </table:table-cell>
          <table:table-cell table:style-name="ce12"/>
          <table:table-cell table:style-name="ce20"/>
          <table:table-cell table:style-name="ce28" office:value-type="string" calcext:value-type="string">
            <text:p>BASICO</text:p>
          </table:table-cell>
          <table:table-cell table:style-name="ce5"/>
          <table:table-cell table:style-name="ce28" office:value-type="string" calcext:value-type="string">
            <text:p>TRIENIOS</text:p>
          </table:table-cell>
          <table:table-cell table:style-name="ce32" office:value-type="string" calcext:value-type="string">
            <text:p>S.+ANTIG.</text:p>
          </table:table-cell>
          <table:table-cell table:style-name="ce28" office:value-type="string" calcext:value-type="string">
            <text:p><text:s/>C.DEST.</text:p>
          </table:table-cell>
          <table:table-cell table:style-name="ce23" office:value-type="string" calcext:value-type="string">
            <text:p>BASICAS</text:p>
          </table:table-cell>
          <table:table-cell table:style-name="ce23" office:value-type="string" calcext:value-type="string">
            <text:p>DESTINO</text:p>
          </table:table-cell>
          <table:table-cell table:style-name="ce28" office:value-type="string" calcext:value-type="string">
            <text:p>ESPECIFICO</text:p>
          </table:table-cell>
          <table:table-cell table:style-name="ce23" office:value-type="string" calcext:value-type="string">
            <text:p>JUNIO/DCBRE</text:p>
          </table:table-cell>
          <table:table-cell table:style-name="ce23" office:value-type="string" calcext:value-type="string">
            <text:p>ESPECIFICO</text:p>
          </table:table-cell>
          <table:table-cell table:style-name="ce28" office:value-type="string" calcext:value-type="string">
            <text:p>COMPLEM.</text:p>
          </table:table-cell>
          <table:table-cell table:style-name="ce23"/>
          <table:table-cell table:style-name="ce23" office:value-type="string" calcext:value-type="string">
            <text:p>CONVENIO</text:p>
          </table:table-cell>
          <table:table-cell table:style-name="ce28" office:value-type="string" calcext:value-type="string">
            <text:p>GENERAL</text:p>
          </table:table-cell>
          <table:table-cell table:style-name="ce23" office:value-type="string" calcext:value-type="string">
            <text:p>SOCIAL</text:p>
          </table:table-cell>
          <table:table-cell/>
          <table:table-cell table:style-name="ce41"/>
          <table:table-cell table:style-name="ce38" table:number-columns-repeated="2"/>
          <table:table-cell table:style-name="ce44"/>
          <table:table-cell table:style-name="ce38" table:number-columns-repeated="978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10" office:value-type="string" calcext:value-type="string">
            <text:p>Coordinadora Anim. Soc.</text:p>
          </table:table-cell>
          <table:table-cell table:style-name="ce18" office:value-type="string" calcext:value-type="string">
            <text:p>C</text:p>
          </table:table-cell>
          <table:table-cell table:style-name="ce24" office:value-type="float" office:value="9376.68" calcext:value-type="float">
            <text:p>9.376,68 €</text:p>
          </table:table-cell>
          <table:table-cell table:style-name="ce18" office:value-type="string" calcext:value-type="string">
            <text:p>8*9</text:p>
          </table:table-cell>
          <table:table-cell table:style-name="ce24" table:formula="of:=(28.59*5+19.46*3)*12+28.59*3" office:value-type="float" office:value="2501.73" calcext:value-type="float">
            <text:p>2.501,73 €</text:p>
          </table:table-cell>
          <table:table-cell table:style-name="ce24" table:formula="of:=(675.35+24.69*5+19.27*3)+(675.35+24.69*6+19.27*3)" office:value-type="float" office:value="1737.91" calcext:value-type="float">
            <text:p>1.737,91 €</text:p>
          </table:table-cell>
          <table:table-cell table:style-name="ce24" table:formula="of:=[.J134]/12*2" office:value-type="float" office:value="1106.6" calcext:value-type="float">
            <text:p>1.106,60 €</text:p>
          </table:table-cell>
          <table:table-cell table:style-name="ce24" table:formula="of:=SUM([.D134]+[.F134]+[.G134])" office:value-type="float" office:value="13616.32" calcext:value-type="float">
            <text:p>13.616,32 €</text:p>
          </table:table-cell>
          <table:table-cell table:style-name="ce24" office:value-type="float" office:value="6639.6" calcext:value-type="float">
            <text:p>6.639,60 €</text:p>
          </table:table-cell>
          <table:table-cell table:style-name="ce24" office:value-type="float" office:value="4532.76" calcext:value-type="float">
            <text:p>4.532,76 €</text:p>
          </table:table-cell>
          <table:table-cell table:style-name="ce24" table:formula="of:=([.K134]/12)*2" office:value-type="float" office:value="755.46" calcext:value-type="float">
            <text:p>755,46 €</text:p>
          </table:table-cell>
          <table:table-cell table:style-name="ce24" table:formula="of:=[.K134]+[.L134]" office:value-type="float" office:value="5288.22" calcext:value-type="float">
            <text:p>5.288,22 €</text:p>
          </table:table-cell>
          <table:table-cell table:style-name="ce24" table:formula="of:=SUM([.H134]+[.J134]+[.M134])" office:value-type="float" office:value="13034.42" calcext:value-type="float">
            <text:p>13.034,42 €</text:p>
          </table:table-cell>
          <table:table-cell table:style-name="ce24" office:value-type="float" office:value="1505.4" calcext:value-type="float">
            <text:p>1.505,40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134]+[.N134]+[.O134]" office:value-type="float" office:value="28156.14" calcext:value-type="float">
            <text:p>28.156,14 €</text:p>
          </table:table-cell>
          <table:table-cell table:style-name="ce24" table:formula="of:=([.P134]+[.Q134])*0.314" office:value-type="float" office:value="9353.66436" calcext:value-type="float">
            <text:p>9.353,66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>
          <table:table-cell table:style-name="ce3" office:value-type="float" office:value="2" calcext:value-type="float">
            <text:p>2</text:p>
          </table:table-cell>
          <table:table-cell table:style-name="ce10" office:value-type="string" calcext:value-type="string">
            <text:p>Aux. Administrativo</text:p>
          </table:table-cell>
          <table:table-cell table:style-name="ce18" office:value-type="string" calcext:value-type="string">
            <text:p>D</text:p>
          </table:table-cell>
          <table:table-cell table:style-name="ce24" office:value-type="float" office:value="7803.96" calcext:value-type="float">
            <text:p>7.803,96 €</text:p>
          </table:table-cell>
          <table:table-cell table:style-name="ce18" office:value-type="float" office:value="7" calcext:value-type="float">
            <text:p>7</text:p>
          </table:table-cell>
          <table:table-cell table:style-name="ce24" table:formula="of:=19.46*7*12" office:value-type="float" office:value="1634.64" calcext:value-type="float">
            <text:p>1.634,64 €</text:p>
          </table:table-cell>
          <table:table-cell table:style-name="ce24" table:formula="of:=(644.4+19.27*7)*2" office:value-type="float" office:value="1558.58" calcext:value-type="float">
            <text:p>1.558,58 €</text:p>
          </table:table-cell>
          <table:table-cell table:style-name="ce24" table:formula="of:=[.J135]/12*2" office:value-type="float" office:value="856.92" calcext:value-type="float">
            <text:p>856,92 €</text:p>
          </table:table-cell>
          <table:table-cell table:style-name="ce24" table:formula="of:=SUM([.D135]+[.F135]+[.G135])" office:value-type="float" office:value="10997.18" calcext:value-type="float">
            <text:p>10.997,18 €</text:p>
          </table:table-cell>
          <table:table-cell table:style-name="ce24" office:value-type="float" office:value="5141.52" calcext:value-type="float">
            <text:p>5.141,52 €</text:p>
          </table:table-cell>
          <table:table-cell table:style-name="ce24" office:value-type="float" office:value="5999.64" calcext:value-type="float">
            <text:p>5.999,64 €</text:p>
          </table:table-cell>
          <table:table-cell table:style-name="ce24" table:formula="of:=([.K135]/12)*2" office:value-type="float" office:value="999.94" calcext:value-type="float">
            <text:p>999,94 €</text:p>
          </table:table-cell>
          <table:table-cell table:style-name="ce24" table:formula="of:=[.K135]+[.L135]" office:value-type="float" office:value="6999.58" calcext:value-type="float">
            <text:p>6.999,58 €</text:p>
          </table:table-cell>
          <table:table-cell table:style-name="ce24" table:formula="of:=SUM([.H135]+[.J135]+[.M135])" office:value-type="float" office:value="12998.02" calcext:value-type="float">
            <text:p>12.998,02 €</text:p>
          </table:table-cell>
          <table:table-cell table:style-name="ce24" office:value-type="float" office:value="1240.68" calcext:value-type="float">
            <text:p>1.240,68 €</text:p>
          </table:table-cell>
          <table:table-cell table:style-name="ce24" office:value-type="float" office:value="1632.6" calcext:value-type="float">
            <text:p>1.632,60 €</text:p>
          </table:table-cell>
          <table:table-cell table:style-name="ce24" table:formula="of:=[.I135]+[.N135]+[.O135]" office:value-type="float" office:value="25235.88" calcext:value-type="float">
            <text:p>25.235,88 €</text:p>
          </table:table-cell>
          <table:table-cell table:style-name="ce24" table:formula="of:=([.P135]+[.Q135])*0.366" office:value-type="float" office:value="9833.86368" calcext:value-type="float">
            <text:p>9.833,86 €</text:p>
          </table:table-cell>
          <table:table-cell/>
          <table:table-cell table:style-name="ce41"/>
          <table:table-cell table:style-name="ce42"/>
          <table:table-cell table:number-columns-repeated="980"/>
          <table:table-cell table:style-name="ce46"/>
          <table:table-cell table:number-columns-repeated="20"/>
        </table:table-row>
        <table:table-row table:style-name="ro1" table:number-rows-repeated="1048440">
          <table:table-cell table:number-columns-repeated="1022"/>
        </table:table-row>
        <table:table-row table:style-name="ro1">
          <table:table-cell table:number-columns-repeated="1022"/>
        </table:table-row>
        <table:named-expressions>
          <table:named-expression table:name="Print_Area" table:base-cell-address="$LABORALES_FIJOS.$A$1" table:expression="#REF!"/>
        </table:named-expressions>
      </table:table>
      <table:named-expressions/>
      <table:database-ranges>
        <table:database-range table:name="__Anonymous_Sheet_DB__0" table:target-range-address="LABORALES_FIJOS.A3:LABORALES_FIJOS.AMJ20" table:contains-header="false">
          <table:sort>
            <table:sort-by table:field-number="4" table:data-type="automatic"/>
            <table:sort-by table:field-number="1" table:data-type="automatic"/>
            <table:sort-by table:field-number="2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2" number:min-decimal-places="2" number:min-integer-digits="1" number:grouping="true"/>
      <number:text> € </number:text>
    </number:number-style>
    <number:number-style style:name="N108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08P2" style:volatile="true">
      <number:text>-</number:text>
      <number:number number:decimal-places="0" number:min-decimal-places="0" number:min-integer-digits="0"/>
      <number:text> € </number:text>
    </number:number-style>
    <number:text-style style:name="N108">
      <number:text-content/>
      <number:text> </number:text>
      <style:map style:condition="value()&gt;0" style:apply-style-name="N108P0"/>
      <style:map style:condition="value()&lt;0" style:apply-style-name="N108P1"/>
      <style:map style:condition="value()=0" style:apply-style-name="N108P2"/>
    </number:text-style>
    <number:percentage-style style:name="N104">
      <number:number number:decimal-places="0" number:min-decimal-places="0" number:min-integer-digits="1"/>
      <number:text>%</number:text>
    </number:percentage-style>
    <number:number-style style:name="N105">
      <number:number number:decimal-places="2" number:min-decimal-places="2" number:min-integer-digits="1" number:grouping="true"/>
      <number:text> € </number:text>
    </number:number-style>
    <number:number-style style:name="N106">
      <number:text>-</number:text>
      <number:number number:decimal-places="2" number:min-decimal-places="2" number:min-integer-digits="1" number:grouping="true"/>
      <number:text> € </number:text>
    </number:number-style>
    <number:number-style style:name="N107">
      <number:text>-</number:text>
      <number:number number:decimal-places="0" number:min-decimal-places="0" number:min-integer-digits="0"/>
      <number:text> € </number:text>
    </number:number-style>
    <number:number-style style:name="N109">
      <number:number number:decimal-places="2" number:min-decimal-places="2" number:min-integer-digits="1" number:grouping="true"/>
      <number:text> </number:text>
    </number:number-style>
    <number:number-style style:name="N110">
      <number:text>-</number:text>
      <number:number number:decimal-places="2" number:min-decimal-places="2" number:min-integer-digits="1" number:grouping="true"/>
      <number:text> </number:text>
    </number:number-style>
    <number:number-style style:name="N111">
      <number:text>-</number:text>
      <number:number number:decimal-places="0" number:min-decimal-places="0" number:min-integer-digits="0"/>
      <number:text> </number:text>
    </number:number-style>
    <number:number-style style:name="N112P0" style:volatile="true"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-</number:text>
      <number:number number:decimal-places="0" number:min-decimal-places="0" number:min-integer-digits="0"/>
      <number:text> </number:text>
    </number:number-style>
    <number:text-style style:name="N112"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currency-style style:name="N113P0" style:volatile="true"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113P1" style:volatile="true">
      <number:text>-</number:text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113P2" style:volatile="true">
      <number:currency-symbol number:language="es" number:country="ES">€</number:currency-symbol>
      <number:text>-</number:text>
      <number:number number:decimal-places="0" number:min-decimal-places="0" number:min-integer-digits="0"/>
      <number:text> </number:text>
    </number:currency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">
      <number:number number:decimal-places="0" number:min-decimal-places="0" number:min-integer-digits="1"/>
      <number:text> </number:text>
    </number:number-style>
    <number:number-style style:name="N115">
      <number:text>-</number:text>
      <number:number number:decimal-places="0" number:min-decimal-places="0" number:min-integer-digits="1"/>
      <number:text> </number:text>
    </number:number-style>
    <number:number-style style:name="N116">
      <number:text> - </number:text>
    </number:number-style>
    <number:number-style style:name="N117P0" style:volatile="true">
      <number:number number:decimal-places="0" number:min-decimal-places="0" number:min-integer-digits="1"/>
      <number:text> </number:text>
    </number:number-style>
    <number:number-style style:name="N117P1" style:volatile="true">
      <number:text>-</number:text>
      <number:number number:decimal-places="0" number:min-decimal-places="0" number:min-integer-digits="1"/>
      <number:text> </number:text>
    </number:number-style>
    <number:number-style style:name="N117P2" style:volatile="true">
      <number:text> -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">
      <number:text> $</number:text>
      <number:number number:decimal-places="0" number:min-decimal-places="0" number:min-integer-digits="1"/>
      <number:text> </number:text>
    </number:number-style>
    <number:number-style style:name="N119">
      <number:text>-$</number:text>
      <number:number number:decimal-places="0" number:min-decimal-places="0" number:min-integer-digits="1"/>
      <number:text> </number:text>
    </number:number-style>
    <number:number-style style:name="N120">
      <number:text> $- </number:text>
    </number:number-style>
    <number:number-style style:name="N121P0" style:volatile="true">
      <number:text> $</number:text>
      <number:number number:decimal-places="0" number:min-decimal-places="0" number:min-integer-digits="1"/>
      <number:text> </number:text>
    </number:number-style>
    <number:number-style style:name="N121P1" style:volatile="true">
      <number:text>-$</number:text>
      <number:number number:decimal-places="0" number:min-decimal-places="0" number:min-integer-digits="1"/>
      <number:text> </number:text>
    </number:number-style>
    <number:number-style style:name="N121P2" style:volatile="true">
      <number:text> $-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2" number:min-decimal-places="2" number:min-integer-digits="1" number:grouping="true"/>
      <number:text> €</number:text>
    </number:number-style>
    <number:number-style style:name="N123P0" style:volatile="true">
      <number:number number:decimal-places="2" number:min-decimal-places="2" number:min-integer-digits="1" number:grouping="true"/>
      <number:text> €</number:text>
    </number:number-style>
    <number:number-style style:name="N12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3P0"/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4P1" style:volatile="true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4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">
      <number:number number:decimal-places="0" number:min-decimal-places="0" number:min-integer-digits="1"/>
      <number:text> pta</number:text>
    </number:number-style>
    <number:number-style style:name="N126P0" style:volatile="true">
      <number:number number:decimal-places="0" number:min-decimal-places="0" number:min-integer-digits="1"/>
      <number:text> pta</number:text>
    </number:number-style>
    <number:number-style style:name="N126">
      <style:text-properties fo:color="#ff0000"/>
      <number:number number:decimal-places="0" number:min-decimal-places="0" number:min-integer-digits="1"/>
      <number:text> pta</number:text>
      <style:map style:condition="value()&gt;=0" style:apply-style-name="N126P0"/>
    </number:number-style>
    <number:number-style style:name="N127">
      <number:number number:decimal-places="0" number:min-decimal-places="0" number:min-integer-digits="1"/>
      <number:text> Pts </number:text>
    </number:number-style>
    <number:number-style style:name="N128">
      <number:text>-</number:text>
      <number:number number:decimal-places="0" number:min-decimal-places="0" number:min-integer-digits="1"/>
      <number:text> Pts </number:text>
    </number:number-style>
    <number:number-style style:name="N129">
      <number:text> - Pts </number:text>
    </number:number-style>
    <number:number-style style:name="N130P0" style:volatile="true">
      <number:number number:decimal-places="0" number:min-decimal-places="0" number:min-integer-digits="1"/>
      <number:text> Pts </number:text>
    </number:number-style>
    <number:number-style style:name="N130P1" style:volatile="true">
      <number:text>-</number:text>
      <number:number number:decimal-places="0" number:min-decimal-places="0" number:min-integer-digits="1"/>
      <number:text> Pts </number:text>
    </number:number-style>
    <number:number-style style:name="N130P2" style:volatile="true">
      <number:text> - Pts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currency-style style:name="N13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1P0"/>
    </number:currency-style>
    <number:currency-style style:name="N132P0" style:volatile="true"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132P1" style:volatile="true">
      <number:text>-</number:text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132P2" style:volatile="true">
      <number:currency-symbol>€</number:currency-symbol>
      <number:text>-</number:text>
      <number:number number:decimal-places="0" number:min-decimal-places="0" number:min-integer-digits="0"/>
      <number:text> </number:text>
    </number:currency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number number:decimal-places="0" number:min-decimal-places="0" number:min-integer-digits="1" number:grouping="true"/>
    </number:number-style>
    <number:number-style style:name="N133">
      <number:text>-</number:text>
      <number:number number:decimal-places="0" number:min-decimal-places="0" number:min-integer-digits="1" number:grouping="true"/>
      <style:map style:condition="value()&gt;=0" style:apply-style-name="N133P0"/>
    </number:number-style>
    <number:number-style style:name="N134P0" style:volatile="true">
      <number:number number:decimal-places="0" number:min-decimal-places="0" number:min-integer-digits="1" number:grouping="true"/>
    </number:number-style>
    <number:number-style style:name="N13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6P0"/>
    </number:number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41P0" style:volatile="true">
      <number:number number:decimal-places="2" number:min-decimal-places="2" number:min-integer-digits="1" number:grouping="true"/>
      <number:text> </number:text>
      <number:currency-symbol number:language="eu" number:country="ES">€</number:currency-symbol>
      <number:text> </number:text>
    </number:currency-style>
    <number:currency-style style:name="N141P1" style:volatile="true">
      <number:text>-</number:text>
      <number:number number:decimal-places="2" number:min-decimal-places="2" number:min-integer-digits="1" number:grouping="true"/>
      <number:text> </number:text>
      <number:currency-symbol number:language="eu" number:country="ES">€</number:currency-symbol>
      <number:text> </number:text>
    </number:currency-style>
    <number:currency-style style:name="N141P2" style:volatile="true">
      <number:text>-</number:text>
      <number:number number:decimal-places="0" number:min-decimal-places="0" number:min-integer-digits="0"/>
      <number:text> </number:text>
      <number:currency-symbol number:language="eu" number:country="ES">€</number:currency-symbol>
      <number:text> </number:text>
    </number:currency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2P0" style:volatile="true">
      <number:number number:decimal-places="0" number:min-decimal-places="0" number:min-integer-digits="1" number:grouping="true"/>
      <number:text> €</number:text>
    </number:number-style>
    <number:number-style style:name="N14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2P0"/>
    </number:number-style>
    <number:number-style style:name="N143P0" style:volatile="true">
      <number:number number:decimal-places="0" number:min-decimal-places="0" number:min-integer-digits="1" number:grouping="true"/>
      <number:text> €</number:text>
    </number:number-style>
    <number:number-style style:name="N14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3P0"/>
    </number:number-style>
    <number:number-style style:name="N144P0" style:volatile="true">
      <number:number number:decimal-places="2" number:min-decimal-places="2" number:min-integer-digits="1" number:grouping="true"/>
      <number:text> €</number:text>
    </number:number-style>
    <number:number-style style:name="N14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  <number:text>    </number:text>
    </number:number-style>
    <number:number-style style:name="N145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45P2" style:volatile="true">
      <number:text> -   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number number:decimal-places="0" number:min-decimal-places="0" number:min-integer-digits="1" number:grouping="true"/>
      <number:text> € </number:text>
    </number:number-style>
    <number:number-style style:name="N146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46P2" style:volatile="true">
      <number:text> - €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number number:decimal-places="2" number:min-decimal-places="2" number:min-integer-digits="1" number:grouping="true"/>
      <number:text>    </number:text>
    </number:number-style>
    <number:number-style style:name="N147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47P2" style:volatile="true">
      <number:text>-</number:text>
      <number:number number:decimal-places="0" number:min-decimal-places="0" number:min-integer-digits="0"/>
      <number:text>   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8P0" style:volatile="true">
      <number:number number:decimal-places="0" number:min-decimal-places="0" number:min-integer-digits="1" number:grouping="true"/>
      <number:text> pta</number:text>
    </number:number-style>
    <number:number-style style:name="N148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  <number:text> pta</number:text>
    </number:number-style>
    <number:number-style style:name="N149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pta</number:text>
    </number:number-style>
    <number:number-style style:name="N150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  <number:text> pta</number:text>
    </number:number-style>
    <number:number-style style:name="N151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151P0"/>
    </number:number-style>
    <number:number-style style:name="N152P0" style:volatile="true">
      <number:number number:decimal-places="0" number:min-decimal-places="0" number:min-integer-digits="1" number:grouping="true"/>
      <number:text> pta </number:text>
    </number:number-style>
    <number:number-style style:name="N152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152P2" style:volatile="true">
      <number:text> - pta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number number:decimal-places="0" number:min-decimal-places="0" number:min-integer-digits="1" number:grouping="true"/>
      <number:text>       </number:text>
    </number:number-style>
    <number:number-style style:name="N153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153P2" style:volatile="true">
      <number:text> -      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number number:decimal-places="2" number:min-decimal-places="2" number:min-integer-digits="1" number:grouping="true"/>
      <number:text> pta </number:text>
    </number:number-style>
    <number:number-style style:name="N154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154P2" style:volatile="true">
      <number:text>-</number:text>
      <number:number number:decimal-places="0" number:min-decimal-places="0" number:min-integer-digits="0"/>
      <number:text> pta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number number:decimal-places="2" number:min-decimal-places="2" number:min-integer-digits="1" number:grouping="true"/>
      <number:text>       </number:text>
    </number:number-style>
    <number:number-style style:name="N155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155P2" style:volatile="true">
      <number:text>-</number:text>
      <number:number number:decimal-places="0" number:min-decimal-places="0" number:min-integer-digits="0"/>
      <number:text>      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P0" style:volatile="true">
      <number:text>$</number:text>
      <number:number number:decimal-places="0" number:min-decimal-places="0" number:min-integer-digits="1" number:grouping="true"/>
    </number:number-style>
    <number:number-style style:name="N156">
      <number:text>-$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text>$</number:text>
      <number:number number:decimal-places="0" number:min-decimal-places="0" number:min-integer-digits="1" number:grouping="true"/>
    </number:number-style>
    <number:number-style style:name="N15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text>$</number:text>
      <number:number number:decimal-places="2" number:min-decimal-places="2" number:min-integer-digits="1" number:grouping="true"/>
    </number:number-style>
    <number:number-style style:name="N158">
      <number:text>-$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text>$</number:text>
      <number:number number:decimal-places="2" number:min-decimal-places="2" number:min-integer-digits="1" number:grouping="true"/>
    </number:number-style>
    <number:number-style style:name="N15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$</number:text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$-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P0" style:volatile="true"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-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$</number:text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$-</number:text>
      <number:number number:decimal-places="0" number:min-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number number:decimal-places="0" number:min-decimal-places="0" number:min-integer-digits="1" number:grouping="true"/>
      <number:text> Pts </number:text>
    </number:number-style>
    <number:number-style style:name="N163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163P2" style:volatile="true">
      <number:text> - Pts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">
      <number:number number:decimal-places="1" number:min-decimal-places="1" number:min-integer-digits="1" number:grouping="true"/>
    </number:number-style>
    <number:number-style style:name="N165">
      <number:number number:decimal-places="3" number:min-decimal-places="3" number:min-integer-digits="1" number:grouping="true"/>
    </number:number-style>
    <number:number-style style:name="N166">
      <number:number number:decimal-places="3" number:min-decimal-places="3" number:min-integer-digits="1" number:grouping="true"/>
      <number:text> pta</number:text>
    </number:number-style>
    <number:number-style style:name="N167P0" style:volatile="true">
      <number:number number:decimal-places="1" number:min-decimal-places="1" number:min-integer-digits="1" number:grouping="true"/>
      <number:text> </number:text>
    </number:number-style>
    <number:number-style style:name="N167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67P2" style:volatile="true">
      <number:text> -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-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9P0" style:volatile="true">
      <number:number number:decimal-places="5" number:min-decimal-places="0" number:min-integer-digits="0" number:decimal-replacement=""/>
      <number:text> €</number:text>
    </number:number-style>
    <number:number-style style:name="N169">
      <number:text>-</number:text>
      <number:number number:decimal-places="5" number:min-decimal-places="0" number:min-integer-digits="0" number:decimal-replacement=""/>
      <number:text> €</number:text>
      <style:map style:condition="value()&gt;=0" style:apply-style-name="N169P0"/>
    </number:number-style>
    <number:number-style style:name="N170P0" style:volatile="true">
      <number:number number:decimal-places="4" number:min-decimal-places="0" number:min-integer-digits="0" number:decimal-replacement=""/>
      <number:text> €</number:text>
    </number:number-style>
    <number:number-style style:name="N170">
      <number:text>-</number:text>
      <number:number number:decimal-places="4" number:min-decimal-places="0" number:min-integer-digits="0" number:decimal-replacement=""/>
      <number:text> €</number:text>
      <style:map style:condition="value()&gt;=0" style:apply-style-name="N170P0"/>
    </number:number-style>
    <number:number-style style:name="N171P0" style:volatile="true">
      <number:number number:decimal-places="3" number:min-decimal-places="0" number:min-integer-digits="0" number:decimal-replacement=""/>
      <number:text> €</number:text>
    </number:number-style>
    <number:number-style style:name="N171">
      <number:text>-</number:text>
      <number:number number:decimal-places="3" number:min-decimal-places="0" number:min-integer-digits="0" number:decimal-replacement=""/>
      <number:text> €</number:text>
      <style:map style:condition="value()&gt;=0" style:apply-style-name="N171P0"/>
    </number:number-style>
    <number:number-style style:name="N172P0" style:volatile="true">
      <number:number number:decimal-places="2" number:min-decimal-places="0" number:min-integer-digits="0" number:decimal-replacement=""/>
      <number:text> €</number:text>
    </number:number-style>
    <number:number-style style:name="N172">
      <number:text>-</number:text>
      <number:number number:decimal-places="2" number:min-decimal-places="0" number:min-integer-digits="0" number:decimal-replacement=""/>
      <number:text> €</number:text>
      <style:map style:condition="value()&gt;=0" style:apply-style-name="N172P0"/>
    </number:number-style>
    <number:number-style style:name="N173P0" style:volatile="true">
      <number:number number:decimal-places="6" number:min-decimal-places="0" number:min-integer-digits="0" number:decimal-replacement=""/>
      <number:text> €</number:text>
    </number:number-style>
    <number:number-style style:name="N173">
      <number:text>-</number:text>
      <number:number number:decimal-places="6" number:min-decimal-places="0" number:min-integer-digits="0" number:decimal-replacement=""/>
      <number:text> €</number:text>
      <style:map style:condition="value()&gt;=0" style:apply-style-name="N173P0"/>
    </number:number-style>
    <number:number-style style:name="N174P0" style:volatile="true">
      <number:number number:decimal-places="0" number:min-decimal-places="0" number:min-integer-digits="1" number:grouping="true"/>
      <number:text> pta</number:text>
    </number:number-style>
    <number:number-style style:name="N174">
      <style:text-properties fo:color="#ff0000"/>
      <number:number number:decimal-places="0" number:min-decimal-places="0" number:min-integer-digits="1" number:grouping="true"/>
      <number:text> pta</number:text>
      <style:map style:condition="value()&gt;=0" style:apply-style-name="N174P0"/>
    </number:number-style>
    <number:number-style style:name="N175">
      <number:number number:decimal-places="2" number:min-decimal-places="2" number:min-integer-digits="1" number:grouping="true"/>
      <number:text>   </number:text>
    </number:number-style>
    <number:number-style style:name="N176">
      <number:number number:decimal-places="1" number:min-decimal-places="1" number:min-integer-digits="1"/>
    </number:number-style>
    <number:currency-style style:name="N177">
      <number:number number:decimal-places="0" number:min-decimal-places="0" number:min-integer-digits="1" number:grouping="true"/>
      <number:text> </number:text>
      <number:currency-symbol number:language="es" number:country="ES">pta</number:currency-symbol>
    </number:currency-style>
    <number:number-style style:name="N178">
      <number:number number:decimal-places="5" number:min-decimal-places="5" number:min-integer-digits="1"/>
    </number:number-style>
    <number:number-style style:name="N179">
      <number:number number:decimal-places="4" number:min-decimal-places="4" number:min-integer-digits="1"/>
    </number:number-style>
    <number:number-style style:name="N180">
      <number:number number:decimal-places="3" number:min-decimal-places="3" number:min-integer-digits="1"/>
    </number:number-style>
    <number:number-style style:name="N181P0" style:volatile="true">
      <number:number number:decimal-places="2" number:min-decimal-places="2" number:min-integer-digits="1" number:grouping="true"/>
      <number:text> </number:text>
    </number:number-style>
    <number:number-style style:name="N181">
      <number:text>-</number:text>
      <number:number number:decimal-places="2" number:min-decimal-places="2" number:min-integer-digits="1" number:grouping="true"/>
      <number:text> </number:text>
      <style:map style:condition="value()&gt;=0" style:apply-style-name="N181P0"/>
    </number:number-style>
    <number:currency-style style:name="N182P0" style:volatile="true">
      <number:number number:decimal-places="2" number:min-decimal-places="2" number:min-integer-digits="1" number:grouping="true"/>
      <number:text> </number:text>
      <number:currency-symbol number:language="eu" number:country="ES">€</number:currency-symbol>
    </number:currency-style>
    <number:currency-style style:name="N182">
      <number:text>-</number:text>
      <number:number number:decimal-places="2" number:min-decimal-places="2" number:min-integer-digits="1" number:grouping="true"/>
      <number:text> </number:text>
      <number:currency-symbol number:language="eu" number:country="ES">€</number:currency-symbol>
      <style:map style:condition="value()&gt;=0" style:apply-style-name="N182P0"/>
    </number:currency-style>
    <number:number-style style:name="N183P0" style:volatile="true">
      <number:number number:decimal-places="1" number:min-decimal-places="1" number:min-integer-digits="1" number:grouping="true"/>
      <number:text> </number:text>
    </number:number-style>
    <number:number-style style:name="N183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83P2" style:volatile="true">
      <number:text>-</number:text>
      <number:number number:decimal-places="0" number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number number:decimal-places="0" number:min-decimal-places="0" number:min-integer-digits="1" number:grouping="true"/>
      <number:text> </number:text>
    </number:number-style>
    <number:number-style style:name="N184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84P2" style:volatile="true">
      <number:text>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P0" style:volatile="true">
      <number:text>Sí</number:text>
    </number:number-style>
    <number:number-style style:name="N185P1" style:volatile="true">
      <number:text>Sí</number:text>
    </number:number-style>
    <number:number-style style:name="N185">
      <number:text>No</number:text>
      <style:map style:condition="value()&gt;0" style:apply-style-name="N185P0"/>
      <style:map style:condition="value()&lt;0" style:apply-style-name="N185P1"/>
    </number:number-style>
    <number:number-style style:name="N186P0" style:volatile="true">
      <number:text>Verdadero</number:text>
    </number:number-style>
    <number:number-style style:name="N186P1" style:volatile="true">
      <number:text>Verdadero</number:text>
    </number:number-style>
    <number:number-style style:name="N186">
      <number:text>Falso</number:text>
      <style:map style:condition="value()&gt;0" style:apply-style-name="N186P0"/>
      <style:map style:condition="value()&lt;0" style:apply-style-name="N186P1"/>
    </number:number-style>
    <number:number-style style:name="N187P0" style:volatile="true">
      <number:text>Activado</number:text>
    </number:number-style>
    <number:number-style style:name="N187P1" style:volatile="true">
      <number:text>Activado</number:text>
    </number:number-style>
    <number:number-style style:name="N187">
      <number:text>Desactivado</number:text>
      <style:map style:condition="value()&gt;0" style:apply-style-name="N187P0"/>
      <style:map style:condition="value()&lt;0" style:apply-style-name="N187P1"/>
    </number:number-style>
    <number:currency-style style:name="N188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88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88P0"/>
    </number:currency-style>
    <number:number-style style:name="N18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90P0" style:volatile="true">
      <number:number number:decimal-places="2" number:min-decimal-places="2" number:min-integer-digits="1" number:grouping="true"/>
      <number:text> </number:text>
    </number:number-style>
    <number:number-style style:name="N190P1" style:volatile="true">
      <number:number number:decimal-places="2" number:min-decimal-places="2" number:min-integer-digits="1" number:grouping="true"/>
      <number:text> </number:text>
    </number:number-style>
    <number:number-style style:name="N190P2" style:volatile="true">
      <number:text>-</number:text>
      <number:number number:decimal-places="0" number:min-decimal-places="0" number:min-integer-digits="0"/>
      <number:text>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P0" style:volatile="true">
      <number:number number:decimal-places="0" number:min-decimal-places="0" number:min-integer-digits="1" number:grouping="true"/>
      <number:text> </number:text>
    </number:number-style>
    <number:number-style style:name="N191P1" style:volatile="true">
      <number:number number:decimal-places="0" number:min-decimal-places="0" number:min-integer-digits="1" number:grouping="true"/>
      <number:text> </number:text>
    </number:number-style>
    <number:number-style style:name="N191P2" style:volatile="true">
      <number:text>- </number:text>
    </number:number-style>
    <number:text-style style:name="N191"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2P0" style:volatile="true">
      <number:number number:decimal-places="0" number:min-decimal-places="0" number:min-integer-digits="1" number:grouping="true"/>
      <number:text> Pts </number:text>
    </number:number-style>
    <number:number-style style:name="N192P1" style:volatile="true">
      <number:number number:decimal-places="0" number:min-decimal-places="0" number:min-integer-digits="1" number:grouping="true"/>
      <number:text> Pts </number:text>
    </number:number-style>
    <number:number-style style:name="N192P2" style:volatile="true">
      <number:text>- Pts </number:text>
    </number:number-style>
    <number:text-style style:name="N192"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3P0" style:volatile="true">
      <number:number number:decimal-places="2" number:min-decimal-places="2" number:min-integer-digits="1" number:grouping="true"/>
      <number:text> € </number:text>
    </number:number-style>
    <number:number-style style:name="N193P1" style:volatile="true">
      <number:number number:decimal-places="2" number:min-decimal-places="2" number:min-integer-digits="1" number:grouping="true"/>
      <number:text> € </number:text>
    </number:number-style>
    <number:number-style style:name="N193P2" style:volatile="true">
      <number:text>-</number:text>
      <number:number number:decimal-places="0" number:min-decimal-places="0" number:min-integer-digits="0"/>
      <number:text> € </number:text>
    </number:number-style>
    <number:text-style style:name="N193"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currency-style style:name="N194P0" style:volatile="true">
      <number:number number:decimal-places="2" number:min-decimal-places="2" number:min-integer-digits="1" number:grouping="true"/>
      <number:text> </number:text>
      <number:currency-symbol number:language="eu" number:country="ES">€</number:currency-symbol>
      <number:text> </number:text>
    </number:currency-style>
    <number:currency-style style:name="N194P1" style:volatile="true">
      <number:number number:decimal-places="2" number:min-decimal-places="2" number:min-integer-digits="1" number:grouping="true"/>
      <number:text> </number:text>
      <number:currency-symbol number:language="eu" number:country="ES">€</number:currency-symbol>
      <number:text> </number:text>
    </number:currency-style>
    <number:currency-style style:name="N194P2" style:volatile="true">
      <number:text>-</number:text>
      <number:number number:decimal-places="0" number:min-decimal-places="0" number:min-integer-digits="0"/>
      <number:text> </number:text>
      <number:currency-symbol number:language="eu" number:country="ES">€</number:currency-symbol>
      <number:text> </number:text>
    </number:currency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6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0107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0108" number:language="es" number:country="ES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currency-style style:name="N10109" number:language="es" number:country="ES"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10110" number:language="es" number:country="ES">
      <number:text>-</number:text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10111" number:language="es" number:country="ES">
      <number:currency-symbol number:language="es" number:country="ES">€</number:currency-symbol>
      <number:text>-</number:text>
      <number:number number:decimal-places="0" number:min-decimal-places="0" number:min-integer-digits="0"/>
      <number:text> </number:text>
    </number:currency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5f_BuiltIn_5f_Currency" style:display-name="Excel_BuiltIn_Currency" style:family="table-cell" style:parent-style-name="Default" style:data-style-name="N108">
      <style:table-cell-properties fo:background-color="transparent" style:vertical-align="automatic"/>
      <style:text-properties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3-24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03-24T10:53:33.767000000</meta:creation-date>
    <dc:date>2021-03-24T10:54:03.634000000</dc:date>
    <meta:editing-duration>PT30S</meta:editing-duration>
    <meta:editing-cycles>1</meta:editing-cycles>
    <meta:document-statistic meta:table-count="1" meta:cell-count="2383" meta:object-count="0"/>
    <meta:generator>LibreOffice/7.0.3.1$Windows_X86_64 LibreOffice_project/d7547858d014d4cf69878db179d326fc3483e082</meta:generator>
  </office:meta>
</office:document-meta>
</file>