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.469cm"/>
    </style:style>
    <style:style style:name="co2" style:family="table-column">
      <style:table-column-properties fo:break-before="auto" style:column-width="1.097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2.219cm"/>
    </style:style>
    <style:style style:name="co5" style:family="table-column">
      <style:table-column-properties fo:break-before="auto" style:column-width="1.697cm"/>
    </style:style>
    <style:style style:name="co6" style:family="table-column">
      <style:table-column-properties fo:break-before="auto" style:column-width="10.239cm"/>
    </style:style>
    <style:style style:name="co7" style:family="table-column">
      <style:table-column-properties fo:break-before="auto" style:column-width="5.577cm"/>
    </style:style>
    <style:style style:name="co8" style:family="table-column">
      <style:table-column-properties fo:break-before="auto" style:column-width="2.267cm"/>
    </style:style>
    <style:style style:name="ro1" style:family="table-row">
      <style:table-row-properties style:row-height="1.842cm" fo:break-before="auto" style:use-optimal-row-height="false"/>
    </style:style>
    <style:style style:name="ro2" style:family="table-row">
      <style:table-row-properties style:row-height="2cm" fo:break-before="auto" style:use-optimal-row-height="fals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fo:background-color="#cc9966" style:text-align-source="fix" style:repeat-content="false" fo:wrap-option="wrap" style:vertical-align="middle"/>
      <style:paragraph-properties fo:text-align="center" fo:margin-left="0cm"/>
      <style:text-properties style:font-name="Arial" fo:font-size="8pt" style:font-size-asian="8pt" style:font-size-complex="8pt"/>
    </style:style>
    <style:style style:name="ce2" style:family="table-cell" style:parent-style-name="Default">
      <style:table-cell-properties style:text-align-source="fix" style:repeat-content="false"/>
      <style:paragraph-properties fo:text-align="center" fo:margin-left="0cm"/>
      <style:text-properties style:font-name="Arial" fo:font-size="8pt" style:font-size-asian="8pt" style:font-size-complex="8pt"/>
    </style:style>
    <style:style style:name="ce3" style:family="table-cell" style:parent-style-name="Default">
      <style:text-properties style:font-name="Arial" fo:font-size="8pt" style:font-size-asian="8pt" style:font-size-complex="8pt"/>
    </style:style>
    <style:style style:name="ce4" style:family="table-cell" style:parent-style-name="Default" style:data-style-name="N100">
      <style:table-cell-properties style:text-align-source="fix" style:repeat-content="false"/>
      <style:paragraph-properties fo:text-align="center" fo:margin-left="0cm"/>
      <style:text-properties style:font-name="Arial" fo:font-size="8pt" style:font-size-asian="8pt" style:font-size-complex="8pt"/>
    </style:style>
    <style:style style:name="ce5" style:family="table-cell" style:parent-style-name="Default" style:data-style-name="N104">
      <style:table-cell-properties style:text-align-source="fix" style:repeat-content="false"/>
      <style:paragraph-properties fo:text-align="end" fo:margin-left="0cm"/>
      <style:text-properties style:font-name="Arial" fo:font-size="8pt" style:font-size-asian="8pt" style:font-size-complex="8pt"/>
    </style:style>
    <style:style style:name="ce6" style:family="table-cell" style:parent-style-name="Default">
      <style:table-cell-properties fo:wrap-option="wrap"/>
      <style:text-properties style:font-name="Arial" fo:font-size="8pt" style:font-size-asian="8pt" style:font-size-complex="8pt"/>
    </style:style>
    <style:style style:name="ce7" style:family="table-cell" style:parent-style-name="Default">
      <style:table-cell-properties fo:wrap-option="wrap"/>
    </style:style>
  </office:automatic-styles>
  <office:body>
    <office:spreadsheet>
      <table:calculation-settings table:automatic-find-labels="false" table:use-regular-expressions="false"/>
      <table:table table:name="Ayuntamiento de Mogán - Gastos locomoción, dietas, suplidos Órganos de Gobierno 2020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4"/>
        <table:table-column table:style-name="co4" table:default-cell-style-name="ce2"/>
        <table:table-column table:style-name="co5" table:default-cell-style-name="ce5"/>
        <table:table-column table:style-name="co1" table:default-cell-style-name="ce2"/>
        <table:table-column table:style-name="co6" table:default-cell-style-name="ce6"/>
        <table:table-column table:style-name="co7" table:default-cell-style-name="ce6"/>
        <table:table-column table:style-name="co8" table:default-cell-style-name="ce3"/>
        <table:table-header-rows>
          <table:table-row table:style-name="ro1">
            <table:table-cell table:style-name="ce1" office:value-type="string">
              <text:p>N.º Operación</text:p>
            </table:table-cell>
            <table:table-cell table:style-name="ce1" office:value-type="string">
              <text:p>Fase</text:p>
            </table:table-cell>
            <table:table-cell table:style-name="ce1" office:value-type="string">
              <text:p>Fecha operación</text:p>
            </table:table-cell>
            <table:table-cell table:style-name="ce1" office:value-type="string">
              <text:p>Nº Operación</text:p>
            </table:table-cell>
            <table:table-cell table:style-name="ce1" office:value-type="string">
              <text:p>Importes</text:p>
            </table:table-cell>
            <table:table-cell table:style-name="ce1" office:value-type="string">
              <text:p>CIF / DNI Tercero</text:p>
            </table:table-cell>
            <table:table-cell table:style-name="ce1" office:value-type="string">
              <text:p>Explicación</text:p>
            </table:table-cell>
            <table:table-cell table:style-name="ce1" office:value-type="string">
              <text:p>Tercero</text:p>
            </table:table-cell>
            <table:table-cell/>
          </table:table-row>
        </table:table-header-rows>
        <table:table-row table:style-name="ro2">
          <table:table-cell office:value-type="float" office:value="220190024421">
            <text:p>220190024421</text:p>
          </table:table-cell>
          <table:table-cell office:value-type="string">
            <text:p>P</text:p>
          </table:table-cell>
          <table:table-cell office:value-type="string">
            <text:p>01/01/2020</text:p>
          </table:table-cell>
          <table:table-cell office:value-type="float" office:value="22019003914">
            <text:p>22019003914</text:p>
          </table:table-cell>
          <table:table-cell office:value-type="string">
            <text:p>42.72</text:p>
          </table:table-cell>
          <table:table-cell office:value-type="string">
            <text:p>B76672476</text:p>
          </table:table-cell>
          <table:table-cell office:value-type="string">
            <text:p>JGL 26.12.19 FRA EMIT- 75. BILLETES AVIÓN TENERIFE, REUNIÓN FECAM.</text:p>
          </table:table-cell>
          <table:table-cell office:value-type="string">
            <text:p>JUAN MENCEY NAVARRO ROMERO</text:p>
          </table:table-cell>
          <table:table-cell/>
        </table:table-row>
        <table:table-row table:style-name="ro2">
          <table:table-cell office:value-type="float" office:value="220200001060">
            <text:p>220200001060</text:p>
          </table:table-cell>
          <table:table-cell office:value-type="string">
            <text:p>P</text:p>
          </table:table-cell>
          <table:table-cell office:value-type="string">
            <text:p>19/02/2020</text:p>
          </table:table-cell>
          <table:table-cell office:value-type="float" office:value="22020000007">
            <text:p>22020000007</text:p>
          </table:table-cell>
          <table:table-cell office:value-type="string">
            <text:p>126.16</text:p>
          </table:table-cell>
          <table:table-cell office:value-type="string">
            <text:p>B35686922</text:p>
          </table:table-cell>
          <table:table-cell office:value-type="string">
            <text:p>JGL 13.02.20 FRA A A/000381/20. BILLETES GRAN CANARIA-TENERIFE ASIS. REUNION ASOC. MUNICIPIOS TURÍSTICOS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01336">
            <text:p>220200001336</text:p>
          </table:table-cell>
          <table:table-cell office:value-type="string">
            <text:p>P</text:p>
          </table:table-cell>
          <table:table-cell office:value-type="string">
            <text:p>26/02/2020</text:p>
          </table:table-cell>
          <table:table-cell office:value-type="float" office:value="22020000101">
            <text:p>22020000101</text:p>
          </table:table-cell>
          <table:table-cell office:value-type="string">
            <text:p>146.16</text:p>
          </table:table-cell>
          <table:table-cell office:value-type="string">
            <text:p>B35686922</text:p>
          </table:table-cell>
          <table:table-cell office:value-type="string">
            <text:p>JGL 20.02.20 FRA 000051/20. BILLETES AVIÓN GRAN CANARIA/TENERIFE ONALIA BUENO</text:p>
          </table:table-cell>
          <table:table-cell office:value-type="string">
            <text:p>JUAN ERNESTO HERNÁNDEZ CRUZ Y BEATRIZ DELGADO</text:p>
          </table:table-cell>
          <table:table-cell/>
        </table:table-row>
        <table:table-row table:style-name="ro2">
          <table:table-cell office:value-type="float" office:value="220200001337">
            <text:p>220200001337</text:p>
          </table:table-cell>
          <table:table-cell office:value-type="string">
            <text:p>P</text:p>
          </table:table-cell>
          <table:table-cell office:value-type="string">
            <text:p>26/02/2020</text:p>
          </table:table-cell>
          <table:table-cell office:value-type="float" office:value="22020000101">
            <text:p>22020000101</text:p>
          </table:table-cell>
          <table:table-cell office:value-type="string">
            <text:p>348.57</text:p>
          </table:table-cell>
          <table:table-cell office:value-type="string">
            <text:p>B35686922</text:p>
          </table:table-cell>
          <table:table-cell office:value-type="string">
            <text:p>JGL 20.02.20 FRA 000052/20. BILLETES Y ESTANCIA GRAN CANARIA/MADRID ONALIA BUENO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03500">
            <text:p>220200003500</text:p>
          </table:table-cell>
          <table:table-cell office:value-type="string">
            <text:p>P</text:p>
          </table:table-cell>
          <table:table-cell office:value-type="string">
            <text:p>07/04/2020</text:p>
          </table:table-cell>
          <table:table-cell office:value-type="float" office:value="22020000101">
            <text:p>22020000101</text:p>
          </table:table-cell>
          <table:table-cell office:value-type="string">
            <text:p>132.44</text:p>
          </table:table-cell>
          <table:table-cell office:value-type="string">
            <text:p>B35686922</text:p>
          </table:table-cell>
          <table:table-cell office:value-type="string">
            <text:p>DECRETO 2020/1143. BILLETES Y ALQUILER COCHE VIAJE A FUERTEVENTURA ONALIA BUENO y ALBA MEDINA 11.03.20 REUNIÓN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08651">
            <text:p>220200008651</text:p>
          </table:table-cell>
          <table:table-cell office:value-type="string">
            <text:p>P</text:p>
          </table:table-cell>
          <table:table-cell office:value-type="string">
            <text:p>01/07/2020</text:p>
          </table:table-cell>
          <table:table-cell office:value-type="float" office:value="22020001051">
            <text:p>22020001051</text:p>
          </table:table-cell>
          <table:table-cell office:value-type="string">
            <text:p>73.90</text:p>
          </table:table-cell>
          <table:table-cell office:value-type="string">
            <text:p>42218892T</text:p>
          </table:table-cell>
          <table:table-cell office:value-type="string">
            <text:p>FRAS JGL 26.06.20 GASTOS SUPLIDOS LOCOMOCIÓN, PARKING, TAXI. ASISTENCIA FERIA Y REUNIONES.</text:p>
          </table:table-cell>
          <table:table-cell office:value-type="string">
            <text:p>ALBA MEDINA ÁLAMO</text:p>
          </table:table-cell>
          <table:table-cell/>
        </table:table-row>
        <table:table-row table:style-name="ro2">
          <table:table-cell office:value-type="float" office:value="220200008652">
            <text:p>220200008652</text:p>
          </table:table-cell>
          <table:table-cell office:value-type="string">
            <text:p>P</text:p>
          </table:table-cell>
          <table:table-cell office:value-type="string">
            <text:p>01/07/2020</text:p>
          </table:table-cell>
          <table:table-cell office:value-type="float" office:value="22020001857">
            <text:p>22020001857</text:p>
          </table:table-cell>
          <table:table-cell office:value-type="string">
            <text:p>6.40</text:p>
          </table:table-cell>
          <table:table-cell office:value-type="string">
            <text:p>42226651P</text:p>
          </table:table-cell>
          <table:table-cell office:value-type="string">
            <text:p>JGL 26.06.20 GASTOS SUPLIDOS PARKING, ASISTENCIA REUNIÓN INSTITUTO CANARIO VIVIENDA</text:p>
          </table:table-cell>
          <table:table-cell office:value-type="string">
            <text:p>TANIA DEL PINO ALONSO PÉREZ</text:p>
          </table:table-cell>
          <table:table-cell/>
        </table:table-row>
        <table:table-row table:style-name="ro2">
          <table:table-cell office:value-type="float" office:value="220200008653">
            <text:p>220200008653</text:p>
          </table:table-cell>
          <table:table-cell office:value-type="string">
            <text:p>P</text:p>
          </table:table-cell>
          <table:table-cell office:value-type="string">
            <text:p>01/07/2020</text:p>
          </table:table-cell>
          <table:table-cell office:value-type="float" office:value="22020001858">
            <text:p>22020001858</text:p>
          </table:table-cell>
          <table:table-cell office:value-type="string">
            <text:p>32.40</text:p>
          </table:table-cell>
          <table:table-cell office:value-type="string">
            <text:p>44708398D</text:p>
          </table:table-cell>
          <table:table-cell office:value-type="string">
            <text:p>JGL 26.06.20 GASTOS SUPLIDOS PARKING ASISTENCIA REUNIONES LAS PALMAS 20/02, 3, 6,11,12 MARZO 2020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08654">
            <text:p>220200008654</text:p>
          </table:table-cell>
          <table:table-cell office:value-type="string">
            <text:p>P</text:p>
          </table:table-cell>
          <table:table-cell office:value-type="string">
            <text:p>01/07/2020</text:p>
          </table:table-cell>
          <table:table-cell office:value-type="float" office:value="22020000898">
            <text:p>22020000898</text:p>
          </table:table-cell>
          <table:table-cell office:value-type="string">
            <text:p>8.75</text:p>
          </table:table-cell>
          <table:table-cell office:value-type="string">
            <text:p>44708398D</text:p>
          </table:table-cell>
          <table:table-cell office:value-type="string">
            <text:p>JGL 26.06.20 GASTOS SUPLIDOS <text:s/>APARCAMIENTOS ASISTENCIA REUNIONES DIVERSAS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08655">
            <text:p>220200008655</text:p>
          </table:table-cell>
          <table:table-cell office:value-type="string">
            <text:p>P</text:p>
          </table:table-cell>
          <table:table-cell office:value-type="string">
            <text:p>01/07/2020</text:p>
          </table:table-cell>
          <table:table-cell office:value-type="float" office:value="22020000483">
            <text:p>22020000483</text:p>
          </table:table-cell>
          <table:table-cell office:value-type="string">
            <text:p>81.30</text:p>
          </table:table-cell>
          <table:table-cell office:value-type="string">
            <text:p>44708398D</text:p>
          </table:table-cell>
          <table:table-cell office:value-type="string">
            <text:p>JGL 26.06.20 GASTOS SUPLIDOS APARCAMIENTO ASISTENCIA REUNIONES. MADRID Y TENERIFE.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11286">
            <text:p>220200011286</text:p>
          </table:table-cell>
          <table:table-cell office:value-type="string">
            <text:p>P</text:p>
          </table:table-cell>
          <table:table-cell office:value-type="string">
            <text:p>10/08/2020</text:p>
          </table:table-cell>
          <table:table-cell office:value-type="float" office:value="22020000101">
            <text:p>22020000101</text:p>
          </table:table-cell>
          <table:table-cell office:value-type="string">
            <text:p>83.85</text:p>
          </table:table-cell>
          <table:table-cell office:value-type="string">
            <text:p>B35686922</text:p>
          </table:table-cell>
          <table:table-cell office:value-type="string">
            <text:p>JGL 05/08/20 COCHE DE ALQUILER DURANTE UN DÍA <text:s/>RECOGE Y ENTREGA <text:s/>AEROP DE SUR <text:s/>JOSE ARMANDO SUÁREZ <text:s/>GONZÁLEZ</text:p>
          </table:table-cell>
          <table:table-cell office:value-type="string">
            <text:p>JOSÉ ARMANDO SUÁREZ GONZÁLEZ</text:p>
          </table:table-cell>
          <table:table-cell/>
        </table:table-row>
        <table:table-row table:style-name="ro2">
          <table:table-cell office:value-type="float" office:value="220200011294">
            <text:p>220200011294</text:p>
          </table:table-cell>
          <table:table-cell office:value-type="string">
            <text:p>P</text:p>
          </table:table-cell>
          <table:table-cell office:value-type="string">
            <text:p>10/08/2020</text:p>
          </table:table-cell>
          <table:table-cell office:value-type="float" office:value="22020000101">
            <text:p>22020000101</text:p>
          </table:table-cell>
          <table:table-cell office:value-type="string">
            <text:p>38.49</text:p>
          </table:table-cell>
          <table:table-cell office:value-type="string">
            <text:p>B35686922</text:p>
          </table:table-cell>
          <table:table-cell office:value-type="string">
            <text:p>JGL 05/08/20 COCHE DE ALQUIL RECOGE Y ENTREGA EN EL AEROP. DE TENERIFE NORTE DÍA 17/07/2020 NOMBRE DE ONALIA BUENO GARCÍA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15158">
            <text:p>220200015158</text:p>
          </table:table-cell>
          <table:table-cell office:value-type="string">
            <text:p>P</text:p>
          </table:table-cell>
          <table:table-cell office:value-type="string">
            <text:p>30/09/2020</text:p>
          </table:table-cell>
          <table:table-cell office:value-type="float" office:value="22020000101">
            <text:p>22020000101</text:p>
          </table:table-cell>
          <table:table-cell office:value-type="string">
            <text:p>91.18</text:p>
          </table:table-cell>
          <table:table-cell office:value-type="string">
            <text:p>B35686922</text:p>
          </table:table-cell>
          <table:table-cell office:value-type="string">
            <text:p>JGL. 23/09/2020. BUENO GARCIA/ONALIA BILL:3387982978 GRAN CANARI-TENERIFE NO NT0119 <text:s/>03SEP 09:00 03SEP 09:30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15406">
            <text:p>220200015406</text:p>
          </table:table-cell>
          <table:table-cell office:value-type="string">
            <text:p>P</text:p>
          </table:table-cell>
          <table:table-cell office:value-type="string">
            <text:p>02/10/2020</text:p>
          </table:table-cell>
          <table:table-cell office:value-type="float" office:value="22020003662">
            <text:p>22020003662</text:p>
          </table:table-cell>
          <table:table-cell office:value-type="string">
            <text:p>8.67</text:p>
          </table:table-cell>
          <table:table-cell office:value-type="string">
            <text:p>44708398D</text:p>
          </table:table-cell>
          <table:table-cell office:value-type="string">
            <text:p>JGL 29/09/20. GASTOS SUPLIDOS APARCAMIENTO Y TAXI REUNIONES DIVERSAS MADRID Y LAS PALMAS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15545">
            <text:p>220200015545</text:p>
          </table:table-cell>
          <table:table-cell office:value-type="string">
            <text:p>P</text:p>
          </table:table-cell>
          <table:table-cell office:value-type="string">
            <text:p>05/10/2020</text:p>
          </table:table-cell>
          <table:table-cell office:value-type="float" office:value="22020003662">
            <text:p>22020003662</text:p>
          </table:table-cell>
          <table:table-cell office:value-type="string">
            <text:p>34.48</text:p>
          </table:table-cell>
          <table:table-cell office:value-type="string">
            <text:p>44708398D</text:p>
          </table:table-cell>
          <table:table-cell office:value-type="string">
            <text:p>JGL 29/09/20. GASTOS SUPLIDOS APARCAMIENTO Y TAXI REUNIONES DIVERSAS MADRID Y LAS PALMAS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15546">
            <text:p>220200015546</text:p>
          </table:table-cell>
          <table:table-cell office:value-type="string">
            <text:p>P</text:p>
          </table:table-cell>
          <table:table-cell office:value-type="string">
            <text:p>05/10/2020</text:p>
          </table:table-cell>
          <table:table-cell office:value-type="float" office:value="22020003661">
            <text:p>22020003661</text:p>
          </table:table-cell>
          <table:table-cell office:value-type="string">
            <text:p>38.45</text:p>
          </table:table-cell>
          <table:table-cell office:value-type="string">
            <text:p>44708398D</text:p>
          </table:table-cell>
          <table:table-cell office:value-type="string">
            <text:p>JGL 29/09/20. GASTOS SUPLIDOS APARCAMIENTO Y TAXI REUNIONES DIVERSAS TENERIFE Y LAS PALMAS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15896">
            <text:p>220200015896</text:p>
          </table:table-cell>
          <table:table-cell office:value-type="string">
            <text:p>P</text:p>
          </table:table-cell>
          <table:table-cell office:value-type="string">
            <text:p>13/10/2020</text:p>
          </table:table-cell>
          <table:table-cell office:value-type="float" office:value="22020000101">
            <text:p>22020000101</text:p>
          </table:table-cell>
          <table:table-cell office:value-type="string">
            <text:p>45.59</text:p>
          </table:table-cell>
          <table:table-cell office:value-type="string">
            <text:p>B35686922</text:p>
          </table:table-cell>
          <table:table-cell office:value-type="string">
            <text:p>JGL 06/10/2020. PAX: BUENO GARCIA/ONALIA BILL:3387982988 GRAN CANARI-TENERIFE NO NT0105 <text:s/>11SEP 08:00 11SEP 08:30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0016693">
            <text:p>220200016693</text:p>
          </table:table-cell>
          <table:table-cell office:value-type="string">
            <text:p>P</text:p>
          </table:table-cell>
          <table:table-cell office:value-type="string">
            <text:p>26/10/2020</text:p>
          </table:table-cell>
          <table:table-cell office:value-type="float" office:value="22020000101">
            <text:p>22020000101</text:p>
          </table:table-cell>
          <table:table-cell office:value-type="string">
            <text:p>45.59</text:p>
          </table:table-cell>
          <table:table-cell office:value-type="string">
            <text:p>B35686922</text:p>
          </table:table-cell>
          <table:table-cell office:value-type="string">
            <text:p>JGL 20/10/20. PAX: BUENO GARCIA/ONALIA BILL:3388433452 LPA-TNF NT0119 <text:s/>02OCT 09:00 02OCT 09:30 TNF-LPA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1000004">
            <text:p>220201000004</text:p>
          </table:table-cell>
          <table:table-cell office:value-type="string">
            <text:p>P</text:p>
          </table:table-cell>
          <table:table-cell office:value-type="string">
            <text:p>08/01/2020</text:p>
          </table:table-cell>
          <table:table-cell office:value-type="float" office:value="22019004014">
            <text:p>22019004014</text:p>
          </table:table-cell>
          <table:table-cell office:value-type="string">
            <text:p>270.45</text:p>
          </table:table-cell>
          <table:table-cell office:value-type="string">
            <text:p>44708398D</text:p>
          </table:table-cell>
          <table:table-cell office:value-type="string">
            <text:p>JGL 26.12.19 DIETAS ASISTENCIA REUNIONES (13-16-25/09/19)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1000005">
            <text:p>220201000005</text:p>
          </table:table-cell>
          <table:table-cell office:value-type="string">
            <text:p>P</text:p>
          </table:table-cell>
          <table:table-cell office:value-type="string">
            <text:p>08/01/2020</text:p>
          </table:table-cell>
          <table:table-cell office:value-type="float" office:value="22019004015">
            <text:p>22019004015</text:p>
          </table:table-cell>
          <table:table-cell office:value-type="string">
            <text:p>360.60</text:p>
          </table:table-cell>
          <table:table-cell office:value-type="string">
            <text:p>42206977E</text:p>
          </table:table-cell>
          <table:table-cell office:value-type="string">
            <text:p>JGL 26.12.19 DIETAS ASISTENCIA REUNIONES (13-16-25/09 Y 1/10/19).</text:p>
          </table:table-cell>
          <table:table-cell office:value-type="string">
            <text:p>JUAN MENCEY NAVARRO ROMERO</text:p>
          </table:table-cell>
          <table:table-cell/>
        </table:table-row>
        <table:table-row table:style-name="ro2">
          <table:table-cell office:value-type="float" office:value="220201000008">
            <text:p>220201000008</text:p>
          </table:table-cell>
          <table:table-cell office:value-type="string">
            <text:p>P</text:p>
          </table:table-cell>
          <table:table-cell office:value-type="string">
            <text:p>08/01/2020</text:p>
          </table:table-cell>
          <table:table-cell office:value-type="float" office:value="22019004274">
            <text:p>22019004274</text:p>
          </table:table-cell>
          <table:table-cell office:value-type="string">
            <text:p>119.65</text:p>
          </table:table-cell>
          <table:table-cell office:value-type="string">
            <text:p>44708398D</text:p>
          </table:table-cell>
          <table:table-cell office:value-type="string">
            <text:p>JGL 26.12.19 GASTOS SUPLIDOS APARCAMIENTO Y TAXIS. ASISTENCIA REUNIONES LAS PALMAS DE G.C. Y STA. CRUZ DE TENERIFE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1000009">
            <text:p>220201000009</text:p>
          </table:table-cell>
          <table:table-cell office:value-type="string">
            <text:p>P</text:p>
          </table:table-cell>
          <table:table-cell office:value-type="string">
            <text:p>08/01/2020</text:p>
          </table:table-cell>
          <table:table-cell office:value-type="float" office:value="22019004275">
            <text:p>22019004275</text:p>
          </table:table-cell>
          <table:table-cell office:value-type="string">
            <text:p>33.30</text:p>
          </table:table-cell>
          <table:table-cell office:value-type="string">
            <text:p>44708398D</text:p>
          </table:table-cell>
          <table:table-cell office:value-type="string">
            <text:p>JGL 26.12.19. GASTOS SUPLIDOS APARCAMIENTO Y TAXIS. ASISTENCIA REUNIÓN ASOCIACIÓN TURÍSTICA DE CANARIAS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1000010">
            <text:p>220201000010</text:p>
          </table:table-cell>
          <table:table-cell office:value-type="string">
            <text:p>P</text:p>
          </table:table-cell>
          <table:table-cell office:value-type="string">
            <text:p>08/01/2020</text:p>
          </table:table-cell>
          <table:table-cell office:value-type="float" office:value="22019004293">
            <text:p>22019004293</text:p>
          </table:table-cell>
          <table:table-cell office:value-type="string">
            <text:p>76.25</text:p>
          </table:table-cell>
          <table:table-cell office:value-type="string">
            <text:p>44708398D</text:p>
          </table:table-cell>
          <table:table-cell office:value-type="string">
            <text:p>JGL 26.12.19. GASTOS SUPLIDOS APARCAMIENTO Y TAXIS. ASISTENCIA REUNIONES VARIAS.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1000011">
            <text:p>220201000011</text:p>
          </table:table-cell>
          <table:table-cell office:value-type="string">
            <text:p>P</text:p>
          </table:table-cell>
          <table:table-cell office:value-type="string">
            <text:p>08/01/2020</text:p>
          </table:table-cell>
          <table:table-cell office:value-type="float" office:value="22019004629">
            <text:p>22019004629</text:p>
          </table:table-cell>
          <table:table-cell office:value-type="string">
            <text:p>160.21</text:p>
          </table:table-cell>
          <table:table-cell office:value-type="string">
            <text:p>44708398D</text:p>
          </table:table-cell>
          <table:table-cell office:value-type="string">
            <text:p>JGL 26.12.19. GASTOS SUPLIDOS PARKING ASISTENCIAS REUNIONES TRABAJO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1000012">
            <text:p>220201000012</text:p>
          </table:table-cell>
          <table:table-cell office:value-type="string">
            <text:p>P</text:p>
          </table:table-cell>
          <table:table-cell office:value-type="string">
            <text:p>08/01/2020</text:p>
          </table:table-cell>
          <table:table-cell office:value-type="float" office:value="22019004631">
            <text:p>22019004631</text:p>
          </table:table-cell>
          <table:table-cell office:value-type="string">
            <text:p>20.75</text:p>
          </table:table-cell>
          <table:table-cell office:value-type="string">
            <text:p>43275911P</text:p>
          </table:table-cell>
          <table:table-cell office:value-type="string">
            <text:p>JGL 26.12.19. GASTOS SUPLIDOS APARCAMIENTO ASISTENCIA JORNADAS GESTION RESIDUOS.</text:p>
          </table:table-cell>
          <table:table-cell office:value-type="string">
            <text:p>JUAN CARLOS ORTEGA SANTANA</text:p>
          </table:table-cell>
          <table:table-cell/>
        </table:table-row>
        <table:table-row table:style-name="ro2">
          <table:table-cell office:value-type="float" office:value="220201000015">
            <text:p>220201000015</text:p>
          </table:table-cell>
          <table:table-cell office:value-type="string">
            <text:p>P</text:p>
          </table:table-cell>
          <table:table-cell office:value-type="string">
            <text:p>08/01/2020</text:p>
          </table:table-cell>
          <table:table-cell office:value-type="float" office:value="22019004642">
            <text:p>22019004642</text:p>
          </table:table-cell>
          <table:table-cell office:value-type="string">
            <text:p>2.10</text:p>
          </table:table-cell>
          <table:table-cell office:value-type="string">
            <text:p>44708398D</text:p>
          </table:table-cell>
          <table:table-cell office:value-type="string">
            <text:p>JGL 26.12.19. GASTOS SUPLIDOS APARCAMIENTO ASISTENCIA REUNIÓN LAS PALMAS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>
          <table:table-cell office:value-type="float" office:value="220201000468">
            <text:p>220201000468</text:p>
          </table:table-cell>
          <table:table-cell office:value-type="string">
            <text:p>P</text:p>
          </table:table-cell>
          <table:table-cell office:value-type="string">
            <text:p>15/01/2020</text:p>
          </table:table-cell>
          <table:table-cell office:value-type="float" office:value="22019004630">
            <text:p>22019004630</text:p>
          </table:table-cell>
          <table:table-cell office:value-type="string">
            <text:p>61.70</text:p>
          </table:table-cell>
          <table:table-cell office:value-type="string">
            <text:p>42218892T</text:p>
          </table:table-cell>
          <table:table-cell office:value-type="string">
            <text:p>JGL 26.12.19. GASTOS SUPLIDOS LOCOMOCIÓN PARKING Y TAXIS</text:p>
          </table:table-cell>
          <table:table-cell office:value-type="string">
            <text:p>ALBA MEDINA ÁLAMO</text:p>
          </table:table-cell>
          <table:table-cell/>
        </table:table-row>
        <table:table-row table:style-name="ro2">
          <table:table-cell office:value-type="float" office:value="220201000521">
            <text:p>220201000521</text:p>
          </table:table-cell>
          <table:table-cell office:value-type="string">
            <text:p>P</text:p>
          </table:table-cell>
          <table:table-cell office:value-type="string">
            <text:p>17/01/2020</text:p>
          </table:table-cell>
          <table:table-cell office:value-type="float" office:value="22019004490">
            <text:p>22019004490</text:p>
          </table:table-cell>
          <table:table-cell office:value-type="string">
            <text:p>85.44</text:p>
          </table:table-cell>
          <table:table-cell office:value-type="string">
            <text:p>B35686922</text:p>
          </table:table-cell>
          <table:table-cell office:value-type="string">
            <text:p>JGL 14.01.2020 <text:s/>FRA. Nº AA/004035/19 PAX:BUENO GARCIA/ONALIA BILL:3708007987 GRAN CANARIA-TENERIFE</text:p>
          </table:table-cell>
          <table:table-cell office:value-type="string">
            <text:p>ONALIA BUENO GARCÍA</text:p>
          </table:table-cell>
          <table:table-cell/>
        </table:table-row>
        <table:table-row table:style-name="ro2" table:number-rows-repeated="2">
          <table:table-cell table:style-name="ce3" table:number-columns-repeated="7"/>
          <table:table-cell table:number-columns-repeated="2"/>
        </table:table-row>
        <table:table-row table:style-name="ro2" table:number-rows-repeated="12">
          <table:table-cell table:style-name="Default" table:number-columns-repeated="7"/>
          <table:table-cell table:style-name="ce7"/>
          <table:table-cell table:style-name="Default"/>
        </table:table-row>
        <table:table-row table:style-name="ro2">
          <table:table-cell table:style-name="Default" table:number-columns-repeated="7"/>
          <table:table-cell table:style-name="ce7"/>
          <table:table-cell table:style-name="Default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Arial" svg:font-family="Arial" style:font-family-generic="swiss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s" fo:country="ES" style:font-name-asian="Microsoft YaHei" style:language-asian="zh" style:country-asian="CN" style:font-name-complex="Mangal" style:language-complex="hi" style:country-complex="IN"/>
    </style:default-style>
    <number:number-style style:name="N0">
      <number:number number:min-integer-digits="1"/>
    </number:number-style>
    <number:currency-style style:name="N103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3">
      <style:text-properties fo:color="#ff0000"/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3P0"/>
    </number:currency-style>
    <number:currency-style style:name="N104P0" style:volatile="true">
      <number:number number: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4">
      <number:text>-</number:text>
      <number:number number: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4P0"/>
    </number:currency-style>
    <style:style style:name="Default" style:family="table-cell"/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Heading_20__28_user_29_" style:display-name="Heading (user)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_20__28_user_29_">
      <style:text-properties fo:color="#000000" fo:font-size="18pt" fo:font-style="normal" fo:font-weight="normal"/>
    </style:style>
    <style:style style:name="Heading_20_2" style:display-name="Heading 2" style:family="table-cell" style:parent-style-name="Heading_20__28_user_29_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026cm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fo:page-width="29.7cm" fo:page-height="21.001cm" style:num-format="1" style:print-orientation="landscape" fo:margin-top="0.499cm" fo:margin-bottom="0.499cm" fo:margin-left="0.499cm" fo:margin-right="0.499cm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á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1-07-19">19/07/2021</text:date>, <text:time>08:54:04</text:time></text:p>
        </style:region-right>
      </style:header>
      <style:header-left style:display="false"/>
      <style:footer>
        <text:p>Pá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OpenOffice/4.1.2$Win32 OpenOffice.org_project/412m3$Build-9782</meta:generator>
    <dc:date>2021-07-19T08:54:04.61</dc:date>
    <dc:creator>josé vicente saavedra benítez</dc:creator>
    <meta:editing-duration>PT10M8S</meta:editing-duration>
    <meta:editing-cycles>5</meta:editing-cycles>
    <meta:document-statistic meta:table-count="1" meta:cell-count="232" meta:object-count="0"/>
  </office:meta>
</office:document-meta>
</file>