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42cm"/>
    </style:style>
    <style:style style:name="co2" style:family="table-column">
      <style:table-column-properties fo:break-before="auto" style:column-width="2.641cm"/>
    </style:style>
    <style:style style:name="co3" style:family="table-column">
      <style:table-column-properties fo:break-before="auto" style:column-width="1.115cm"/>
    </style:style>
    <style:style style:name="co4" style:family="table-column">
      <style:table-column-properties fo:break-before="auto" style:column-width="2.085cm"/>
    </style:style>
    <style:style style:name="co5" style:family="table-column">
      <style:table-column-properties fo:break-before="auto" style:column-width="2.447cm"/>
    </style:style>
    <style:style style:name="co6" style:family="table-column">
      <style:table-column-properties fo:break-before="auto" style:column-width="1.753cm"/>
    </style:style>
    <style:style style:name="co7" style:family="table-column">
      <style:table-column-properties fo:break-before="auto" style:column-width="3.528cm"/>
    </style:style>
    <style:style style:name="co8" style:family="table-column">
      <style:table-column-properties fo:break-before="auto" style:column-width="1.586cm"/>
    </style:style>
    <style:style style:name="co9" style:family="table-column">
      <style:table-column-properties fo:break-before="auto" style:column-width="23.3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Hoja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row table:style-name="ro1">
          <table:table-cell office:value-type="string">
            <text:p>,,,</text:p>
          </table:table-cell>
          <table:table-cell office:value-type="string">
            <text:p>Nº Operación</text:p>
          </table:table-cell>
          <table:table-cell office:value-type="string">
            <text:p>Fase</text:p>
          </table:table-cell>
          <table:table-cell office:value-type="string">
            <text:p>Fecha</text:p>
          </table:table-cell>
          <table:table-cell office:value-type="string">
            <text:p>Referencia</text:p>
          </table:table-cell>
          <table:table-cell office:value-type="string">
            <text:p>Proyecto</text:p>
          </table:table-cell>
          <table:table-cell office:value-type="string">
            <text:p>Aplicación</text:p>
          </table:table-cell>
          <table:table-cell office:value-type="string">
            <text:p>Importe</text:p>
          </table:table-cell>
          <table:table-cell office:value-type="string">
            <text:p>Texto Libre</text:p>
          </table:table-cell>
        </table:table-row>
        <table:table-row table:style-name="ro1">
          <table:table-cell/>
          <table:table-cell office:value-type="float" office:value="220210000615">
            <text:p>220210000615</text:p>
          </table:table-cell>
          <table:table-cell office:value-type="string">
            <text:p>O</text:p>
          </table:table-cell>
          <table:table-cell office:value-type="string">
            <text:p>02/02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23.59">
            <text:p>823,59</text:p>
          </table:table-cell>
          <table:table-cell office:value-type="string">
            <text:p>JGL 02/02/21. ALQUILER OFICINAS EN AVDA. LA CONSITUCION, 28.</text:p>
          </table:table-cell>
        </table:table-row>
        <table:table-row table:style-name="ro1">
          <table:table-cell/>
          <table:table-cell office:value-type="float" office:value="220210002510">
            <text:p>220210002510</text:p>
          </table:table-cell>
          <table:table-cell office:value-type="string">
            <text:p>O</text:p>
          </table:table-cell>
          <table:table-cell office:value-type="string">
            <text:p>09/03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23.59">
            <text:p>823,59</text:p>
          </table:table-cell>
          <table:table-cell office:value-type="string">
            <text:p>JGL 09/03/21. ALQUILER OFICINAS EN LA AVENDA DE LA CONSTITUCION Nº 28.</text:p>
          </table:table-cell>
        </table:table-row>
        <table:table-row table:style-name="ro1">
          <table:table-cell/>
          <table:table-cell office:value-type="float" office:value="220210005549">
            <text:p>220210005549</text:p>
          </table:table-cell>
          <table:table-cell office:value-type="string">
            <text:p>O</text:p>
          </table:table-cell>
          <table:table-cell office:value-type="string">
            <text:p>04/05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23.59">
            <text:p>823,59</text:p>
          </table:table-cell>
          <table:table-cell office:value-type="string">
            <text:p>JGL 04-05-2021 EXPTE. 355960/2021 ALQUILER OFICINAS EN AVDA. LA CONSTITUCION 28</text:p>
          </table:table-cell>
        </table:table-row>
        <table:table-row table:style-name="ro1">
          <table:table-cell/>
          <table:table-cell office:value-type="float" office:value="220210006449">
            <text:p>220210006449</text:p>
          </table:table-cell>
          <table:table-cell office:value-type="string">
            <text:p>O</text:p>
          </table:table-cell>
          <table:table-cell office:value-type="string">
            <text:p>18/05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713.18">
            <text:p>1713,18</text:p>
          </table:table-cell>
          <table:table-cell office:value-type="string">
            <text:p>JGL 18/05/21. EXPTE.356043/21. ALQUILER RTA. NAV. ALM. 4-5 UCD 1 FEB - 2021.</text:p>
          </table:table-cell>
        </table:table-row>
        <table:table-row table:style-name="ro1">
          <table:table-cell/>
          <table:table-cell office:value-type="float" office:value="220210006450">
            <text:p>220210006450</text:p>
          </table:table-cell>
          <table:table-cell office:value-type="string">
            <text:p>O</text:p>
          </table:table-cell>
          <table:table-cell office:value-type="string">
            <text:p>18/05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713.18">
            <text:p>1713,18</text:p>
          </table:table-cell>
          <table:table-cell office:value-type="string">
            <text:p>JGL 18/05/21. EXPTE. 356043/21. RTA. NAV. ALMA. 4-5 UCD 1 MARZO 2021</text:p>
          </table:table-cell>
        </table:table-row>
        <table:table-row table:style-name="ro1">
          <table:table-cell/>
          <table:table-cell office:value-type="float" office:value="220210006455">
            <text:p>220210006455</text:p>
          </table:table-cell>
          <table:table-cell office:value-type="string">
            <text:p>O</text:p>
          </table:table-cell>
          <table:table-cell office:value-type="string">
            <text:p>18/05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713.18">
            <text:p>1713,18</text:p>
          </table:table-cell>
          <table:table-cell office:value-type="string">
            <text:p>JGL 18/05/21. 356043/2021 ALQUILER DE LA NAVE DE PUERTO RICO</text:p>
          </table:table-cell>
        </table:table-row>
        <table:table-row table:style-name="ro1">
          <table:table-cell/>
          <table:table-cell office:value-type="float" office:value="220210007332">
            <text:p>220210007332</text:p>
          </table:table-cell>
          <table:table-cell office:value-type="string">
            <text:p>O</text:p>
          </table:table-cell>
          <table:table-cell office:value-type="string">
            <text:p>01/06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17.05">
            <text:p>817,05</text:p>
          </table:table-cell>
          <table:table-cell office:value-type="string">
            <text:p>JGL 01/06/21 EXPTE. 355960/21. ALQUILER OFICINA AVDA LA CONSTITUCION. BIBLIOTECA</text:p>
          </table:table-cell>
        </table:table-row>
        <table:table-row table:style-name="ro1">
          <table:table-cell/>
          <table:table-cell office:value-type="float" office:value="220210010982">
            <text:p>220210010982</text:p>
          </table:table-cell>
          <table:table-cell office:value-type="string">
            <text:p>O</text:p>
          </table:table-cell>
          <table:table-cell office:value-type="string">
            <text:p>13/07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17.05">
            <text:p>817,05</text:p>
          </table:table-cell>
          <table:table-cell office:value-type="string">
            <text:p>JGL 13/07/21 ALQUILER OFICINAS EN AVDA. LA CONSTITUCIÓN, 28. JUNIO 2021</text:p>
          </table:table-cell>
        </table:table-row>
        <table:table-row table:style-name="ro1">
          <table:table-cell/>
          <table:table-cell office:value-type="float" office:value="220210011020">
            <text:p>220210011020</text:p>
          </table:table-cell>
          <table:table-cell office:value-type="string">
            <text:p>O</text:p>
          </table:table-cell>
          <table:table-cell office:value-type="string">
            <text:p>13/07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23.59">
            <text:p>823,59</text:p>
          </table:table-cell>
          <table:table-cell office:value-type="string">
            <text:p>JGL 13/07/21. EXPTE 355960/2021. ALQUILER OFICINAS AVDA LA CONSTITUCION, 28 (BIBLIOTECA) ABRIL 2021</text:p>
          </table:table-cell>
        </table:table-row>
        <table:table-row table:style-name="ro1">
          <table:table-cell/>
          <table:table-cell office:value-type="float" office:value="220210013465">
            <text:p>220210013465</text:p>
          </table:table-cell>
          <table:table-cell office:value-type="string">
            <text:p>O</text:p>
          </table:table-cell>
          <table:table-cell office:value-type="string">
            <text:p>10/08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713.18">
            <text:p>1713,18</text:p>
          </table:table-cell>
          <table:table-cell office:value-type="string">
            <text:p>JGL 10/08/21. ALQUILER NAVE 4-5 UCD1 ALMACEN VIAS Y OBRAS JUNIO 2021</text:p>
          </table:table-cell>
        </table:table-row>
        <table:table-row table:style-name="ro1">
          <table:table-cell/>
          <table:table-cell office:value-type="float" office:value="220210013466">
            <text:p>220210013466</text:p>
          </table:table-cell>
          <table:table-cell office:value-type="string">
            <text:p>O</text:p>
          </table:table-cell>
          <table:table-cell office:value-type="string">
            <text:p>10/08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713.18">
            <text:p>1713,18</text:p>
          </table:table-cell>
          <table:table-cell office:value-type="string">
            <text:p>JGL 10/08/21. ALQUILER NAVE 4-5 UCD1 ALMACEN VIAS Y OBRAS JULIO 2021</text:p>
          </table:table-cell>
        </table:table-row>
        <table:table-row table:style-name="ro1">
          <table:table-cell/>
          <table:table-cell office:value-type="float" office:value="220210013467">
            <text:p>220210013467</text:p>
          </table:table-cell>
          <table:table-cell office:value-type="string">
            <text:p>O</text:p>
          </table:table-cell>
          <table:table-cell office:value-type="string">
            <text:p>10/08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713.18">
            <text:p>1713,18</text:p>
          </table:table-cell>
          <table:table-cell office:value-type="string">
            <text:p>JGL 10/08/21. ALQUILER NAVE 4-5 UCD1 ALMACEN VIAS Y OBRAS ENERO 2021</text:p>
          </table:table-cell>
        </table:table-row>
        <table:table-row table:style-name="ro1">
          <table:table-cell/>
          <table:table-cell office:value-type="float" office:value="220210014874">
            <text:p>220210014874</text:p>
          </table:table-cell>
          <table:table-cell office:value-type="string">
            <text:p>O</text:p>
          </table:table-cell>
          <table:table-cell office:value-type="string">
            <text:p>31/08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17.05">
            <text:p>817,05</text:p>
          </table:table-cell>
          <table:table-cell office:value-type="string">
            <text:p>JGL 31/08/21. ALQUILER OFICINAS EN AVDA LA CONSTITUCIÓN, 28. BIBLIOTECA. MES AGOSTO 21.</text:p>
          </table:table-cell>
        </table:table-row>
        <table:table-row table:style-name="ro1">
          <table:table-cell/>
          <table:table-cell office:value-type="float" office:value="220210014876">
            <text:p>220210014876</text:p>
          </table:table-cell>
          <table:table-cell office:value-type="string">
            <text:p>O</text:p>
          </table:table-cell>
          <table:table-cell office:value-type="string">
            <text:p>31/08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17.05">
            <text:p>817,05</text:p>
          </table:table-cell>
          <table:table-cell office:value-type="string">
            <text:p>JGL 31/08/21. ALQUILER OFICINAS EN AVDA. LA CONSTITUCIÓN, 28. MES JULIO 21.</text:p>
          </table:table-cell>
        </table:table-row>
        <table:table-row table:style-name="ro1">
          <table:table-cell/>
          <table:table-cell office:value-type="float" office:value="220210015777">
            <text:p>220210015777</text:p>
          </table:table-cell>
          <table:table-cell office:value-type="string">
            <text:p>O</text:p>
          </table:table-cell>
          <table:table-cell office:value-type="string">
            <text:p>14/09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713.18">
            <text:p>1713,18</text:p>
          </table:table-cell>
          <table:table-cell office:value-type="string">
            <text:p>JGL 14/09/21 <text:s/>EXPTE 356043/21 ALQUILER ALMACEN</text:p>
          </table:table-cell>
        </table:table-row>
        <table:table-row table:style-name="ro1">
          <table:table-cell/>
          <table:table-cell office:value-type="float" office:value="220210016077">
            <text:p>220210016077</text:p>
          </table:table-cell>
          <table:table-cell office:value-type="string">
            <text:p>O</text:p>
          </table:table-cell>
          <table:table-cell office:value-type="string">
            <text:p>21/09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008.26">
            <text:p>1008,26</text:p>
          </table:table-cell>
          <table:table-cell office:value-type="string">
            <text:p>JGL 21/09/21. RTA. NAVE ALM. 4-5 UCD1 DEL 13/12/20 AL 31/12/20</text:p>
          </table:table-cell>
        </table:table-row>
        <table:table-row table:style-name="ro1">
          <table:table-cell/>
          <table:table-cell office:value-type="float" office:value="220210016085">
            <text:p>220210016085</text:p>
          </table:table-cell>
          <table:table-cell office:value-type="string">
            <text:p>O</text:p>
          </table:table-cell>
          <table:table-cell office:value-type="string">
            <text:p>21/09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713.18">
            <text:p>1713,18</text:p>
          </table:table-cell>
          <table:table-cell office:value-type="string">
            <text:p>JGL 21/09/21. ARRENDAMIENTO NAVE ALMACEN 4-5 UCD 1. AGOSTO 2021.</text:p>
          </table:table-cell>
        </table:table-row>
        <table:table-row table:style-name="ro1">
          <table:table-cell/>
          <table:table-cell office:value-type="float" office:value="220210016676">
            <text:p>220210016676</text:p>
          </table:table-cell>
          <table:table-cell office:value-type="string">
            <text:p>O</text:p>
          </table:table-cell>
          <table:table-cell office:value-type="string">
            <text:p>28/09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17.05">
            <text:p>817,05</text:p>
          </table:table-cell>
          <table:table-cell office:value-type="string">
            <text:p>JGL 28/09/21. ALQUILER OFICINAS EN AVDA. LA CONSTITUCIÓN, 28. SEPTIEMBRE 21.</text:p>
          </table:table-cell>
        </table:table-row>
        <table:table-row table:style-name="ro1">
          <table:table-cell/>
          <table:table-cell office:value-type="float" office:value="220210018612">
            <text:p>220210018612</text:p>
          </table:table-cell>
          <table:table-cell office:value-type="string">
            <text:p>O</text:p>
          </table:table-cell>
          <table:table-cell office:value-type="string">
            <text:p>26/10/2021</text:p>
          </table:table-cell>
          <table:table-cell office:value-type="float" office:value="22021000159">
            <text:p>22021000159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1713.18">
            <text:p>1713,18</text:p>
          </table:table-cell>
          <table:table-cell office:value-type="string">
            <text:p>JGL 26/10/21 ARRENDAMIENTO BIEN INMUEBLE PARA TALLER Y ALMACEN MATERIALES Y MAQUINARIAS. SEP-2021</text:p>
          </table:table-cell>
        </table:table-row>
        <table:table-row table:style-name="ro1">
          <table:table-cell/>
          <table:table-cell office:value-type="float" office:value="220210018660">
            <text:p>220210018660</text:p>
          </table:table-cell>
          <table:table-cell office:value-type="string">
            <text:p>O</text:p>
          </table:table-cell>
          <table:table-cell office:value-type="string">
            <text:p>26/10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17.05">
            <text:p>817,05</text:p>
          </table:table-cell>
          <table:table-cell office:value-type="string">
            <text:p>JGL 26/10/21 ALQUILER EN AVDA DE LA CONSTITUCION Nº 28 <text:s/>MES OCTUBRE</text:p>
          </table:table-cell>
        </table:table-row>
        <table:table-row table:style-name="ro1">
          <table:table-cell/>
          <table:table-cell office:value-type="float" office:value="220210019651">
            <text:p>220210019651</text:p>
          </table:table-cell>
          <table:table-cell office:value-type="string">
            <text:p>O</text:p>
          </table:table-cell>
          <table:table-cell office:value-type="string">
            <text:p>09/11/2021</text:p>
          </table:table-cell>
          <table:table-cell office:value-type="float" office:value="22021001931">
            <text:p>22021001931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3539.25">
            <text:p>3539,25</text:p>
          </table:table-cell>
          <table:table-cell office:value-type="string">
            <text:p>JGL 09/11/21 ALQUILER LOCALES PUERTO DE MOGAN REF.: 12-PV-01 PERÍODO DEL 19-02-21 AL 18-03-21</text:p>
          </table:table-cell>
        </table:table-row>
        <table:table-row table:style-name="ro1">
          <table:table-cell/>
          <table:table-cell office:value-type="float" office:value="220210019652">
            <text:p>220210019652</text:p>
          </table:table-cell>
          <table:table-cell office:value-type="string">
            <text:p>O</text:p>
          </table:table-cell>
          <table:table-cell office:value-type="string">
            <text:p>09/11/2021</text:p>
          </table:table-cell>
          <table:table-cell office:value-type="float" office:value="22021001931">
            <text:p>22021001931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3539.25">
            <text:p>3539,25</text:p>
          </table:table-cell>
          <table:table-cell office:value-type="string">
            <text:p>JGL 09/11/21 ALQUILER LOCALES PUERTO DE MOGAN REF.:12-PV-01 PERÍODO DEL 19-01-21 AL 18-02-21</text:p>
          </table:table-cell>
        </table:table-row>
        <table:table-row table:style-name="ro1">
          <table:table-cell/>
          <table:table-cell office:value-type="float" office:value="220210021908">
            <text:p>220210021908</text:p>
          </table:table-cell>
          <table:table-cell office:value-type="string">
            <text:p>O</text:p>
          </table:table-cell>
          <table:table-cell office:value-type="string">
            <text:p>09/12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17.05">
            <text:p>817,05</text:p>
          </table:table-cell>
          <table:table-cell office:value-type="string">
            <text:p>JGL 09/12/21 . ARRENDAMIENTO DE LOCAL SITO EN LA CALLE AVDA DE LA CONSTITUCION Nº 28 DE MOGAN.</text:p>
          </table:table-cell>
        </table:table-row>
        <table:table-row table:style-name="ro1">
          <table:table-cell/>
          <table:table-cell office:value-type="float" office:value="220210023718">
            <text:p>220210023718</text:p>
          </table:table-cell>
          <table:table-cell office:value-type="string">
            <text:p>O</text:p>
          </table:table-cell>
          <table:table-cell office:value-type="string">
            <text:p>28/12/2021</text:p>
          </table:table-cell>
          <table:table-cell office:value-type="float" office:value="22021000450">
            <text:p>22021000450</text:p>
          </table:table-cell>
          <table:table-cell/>
          <table:table-cell office:value-type="string">
            <text:p>2021 <text:s text:c="6"/>933 20200</text:p>
          </table:table-cell>
          <table:table-cell office:value-type="float" office:value="817.05">
            <text:p>817,05</text:p>
          </table:table-cell>
          <table:table-cell office:value-type="string">
            <text:p>JGL 28/12/21. ALQUILER OFICINAS AVDA CONSTITUCION 28 DICIEMBRE 2021</text:p>
          </table:table-cell>
        </table:table-row>
        <table:table-row table:style-name="ro1">
          <table:table-cell table:number-columns-repeated="7"/>
          <table:table-cell table:formula="of:=SUM([.H2:.H25])" office:value-type="float" office:value="33336.14">
            <text:p>33336,14</text:p>
          </table:table-cell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4-21">21/04/2022</text:date>, <text:time>08:44:2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2-04-21T08:44:28.12</dc:date>
    <meta:document-statistic meta:table-count="1" meta:cell-count="178" meta:object-count="0"/>
    <meta:generator>OpenOffice/4.1.10$Win32 OpenOffice.org_project/4110m2$Build-9807</meta:generator>
  </office:meta>
</office:document-meta>
</file>