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Pictures/100000000000020D000000E042604CDD.png" manifest:media-type="image/png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lgerian" svg:font-family="Algerian" style:font-family-generic="roman" style:font-pitch="variable"/>
    <style:font-face style:name="Algerian1" svg:font-family="Algerian" style:font-family-generic="system" style:font-pitch="variable"/>
    <style:font-face style:name="Arial" svg:font-family="Arial" style:font-family-generic="roman" style:font-pitch="variable"/>
    <style:font-face style:name="Arial1" svg:font-family="Arial" style:font-family-generic="swiss"/>
    <style:font-face style:name="Arial2" svg:font-family="Arial" style:font-family-generic="system" style:font-pitch="variable"/>
    <style:font-face style:name="DejaVu Sans Condensed" svg:font-family="'DejaVu Sans Condensed'" style:font-family-generic="roman" style:font-pitch="variable"/>
    <style:font-face style:name="DejaVu Sans Condensed1" svg:font-family="'DejaVu Sans Condensed'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roman" style:font-pitch="variable"/>
    <style:font-face style:name="Liberation Sans1" svg:font-family="'Liberation Sans'" style:font-family-generic="swiss" style:font-pitch="variable"/>
    <style:font-face style:name="Liberation Sans2" svg:font-family="'Liberation Sans'" style:font-family-generic="system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Tabla1" style:family="table">
      <style:table-properties style:width="1.647cm" fo:margin-left="0cm" fo:margin-top="0cm" fo:margin-bottom="0cm" table:align="left" style:writing-mode="lr-tb"/>
    </style:style>
    <style:style style:name="Tabla1.A" style:family="table-column">
      <style:table-column-properties style:column-width="0.492cm"/>
    </style:style>
    <style:style style:name="Tabla1.B" style:family="table-column">
      <style:table-column-properties style:column-width="1.154cm"/>
    </style:style>
    <style:style style:name="Tabla1.1" style:family="table-row">
      <style:table-row-properties style:row-height="0.459cm" fo:keep-together="auto"/>
    </style:style>
    <style:style style:name="Tabla1.A1" style:family="table-cell">
      <style:table-cell-properties fo:padding-left="0.009cm" fo:padding-right="0.009cm" fo:padding-top="0cm" fo:padding-bottom="0cm" fo:border="0.5pt solid #000000" style:writing-mode="lr-tb"/>
    </style:style>
    <style:style style:name="Tabla1.2" style:family="table-row">
      <style:table-row-properties style:row-height="2.469cm" fo:keep-together="auto"/>
    </style:style>
    <style:style style:name="Tabla1.3" style:family="table-row">
      <style:table-row-properties style:row-height="2.611cm" fo:keep-together="auto"/>
    </style:style>
    <style:style style:name="Tabla1.B3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 style:writing-mode="lr-tb"/>
    </style:style>
    <style:style style:name="Tabla1.4" style:family="table-row">
      <style:table-row-properties style:row-height="23.599cm" fo:keep-together="auto"/>
    </style:style>
    <style:style style:name="Tabla2" style:family="table">
      <style:table-properties style:width="13.686cm" fo:margin-left="0cm" fo:margin-top="0cm" fo:margin-bottom="0cm" table:align="left" style:writing-mode="lr-tb"/>
    </style:style>
    <style:style style:name="Tabla2.A" style:family="table-column">
      <style:table-column-properties style:column-width="2.284cm"/>
    </style:style>
    <style:style style:name="Tabla2.B" style:family="table-column">
      <style:table-column-properties style:column-width="11.4cm"/>
    </style:style>
    <style:style style:name="Tabla2.1" style:family="table-row">
      <style:table-row-properties style:row-height="0.492cm" fo:keep-together="auto"/>
    </style:style>
    <style:style style:name="Tabla2.A1" style:family="table-cell">
      <style:table-cell-properties fo:padding-left="0.009cm" fo:padding-right="0.009cm" fo:padding-top="0cm" fo:padding-bottom="0cm" fo:border="0.5pt solid #000000" style:writing-mode="lr-tb"/>
    </style:style>
    <style:style style:name="Tabla2.2" style:family="table-row">
      <style:table-row-properties style:row-height="0.854cm" fo:keep-together="auto"/>
    </style:style>
    <style:style style:name="Tabla2.3" style:family="table-row">
      <style:table-row-properties style:row-height="0.85cm" fo:keep-together="auto"/>
    </style:style>
    <style:style style:name="Tabla2.4" style:family="table-row">
      <style:table-row-properties style:row-height="1.568cm" fo:keep-together="auto"/>
    </style:style>
    <style:style style:name="Tabla2.5" style:family="table-row">
      <style:table-row-properties style:row-height="1.565cm" fo:keep-together="auto"/>
    </style:style>
    <style:style style:name="Tabla2.7" style:family="table-row">
      <style:table-row-properties style:row-height="2.279cm" fo:keep-together="auto"/>
    </style:style>
    <style:style style:name="Tabla2.8" style:family="table-row">
      <style:table-row-properties style:row-height="1.926cm" fo:keep-together="auto"/>
    </style:style>
    <style:style style:name="Tabla2.9" style:family="table-row">
      <style:table-row-properties style:row-height="1.923cm" fo:keep-together="auto"/>
    </style:style>
    <style:style style:name="Tabla3" style:family="table">
      <style:table-properties style:width="17.84cm" fo:margin-left="0cm" fo:margin-top="0cm" fo:margin-bottom="0cm" table:align="left" style:writing-mode="lr-tb"/>
    </style:style>
    <style:style style:name="Tabla3.A" style:family="table-column">
      <style:table-column-properties style:column-width="7.698cm"/>
    </style:style>
    <style:style style:name="Tabla3.B" style:family="table-column">
      <style:table-column-properties style:column-width="7.345cm"/>
    </style:style>
    <style:style style:name="Tabla3.C" style:family="table-column">
      <style:table-column-properties style:column-width="2.798cm"/>
    </style:style>
    <style:style style:name="Tabla3.1" style:family="table-row">
      <style:table-row-properties style:row-height="0.316cm" fo:keep-together="auto"/>
    </style:style>
    <style:style style:name="Tabla3.A1" style:family="table-cell">
      <style:table-cell-properties fo:padding-left="0.009cm" fo:padding-right="0.009cm" fo:padding-top="0cm" fo:padding-bottom="0cm" fo:border="0.5pt solid #000000" style:writing-mode="lr-tb"/>
    </style:style>
    <style:style style:name="Tabla3.2" style:family="table-row">
      <style:table-row-properties style:row-height="0.67cm" fo:keep-together="auto"/>
    </style:style>
    <style:style style:name="Tabla4" style:family="table">
      <style:table-properties style:width="1.647cm" fo:margin-left="0cm" fo:margin-top="0cm" fo:margin-bottom="0cm" table:align="left" style:writing-mode="lr-tb"/>
    </style:style>
    <style:style style:name="Tabla4.A" style:family="table-column">
      <style:table-column-properties style:column-width="0.492cm"/>
    </style:style>
    <style:style style:name="Tabla4.B" style:family="table-column">
      <style:table-column-properties style:column-width="1.154cm"/>
    </style:style>
    <style:style style:name="Tabla4.1" style:family="table-row">
      <style:table-row-properties style:row-height="0.459cm" fo:keep-together="auto"/>
    </style:style>
    <style:style style:name="Tabla4.A1" style:family="table-cell">
      <style:table-cell-properties fo:padding-left="0.009cm" fo:padding-right="0.009cm" fo:padding-top="0cm" fo:padding-bottom="0cm" fo:border="0.5pt solid #000000" style:writing-mode="lr-tb"/>
    </style:style>
    <style:style style:name="Tabla4.2" style:family="table-row">
      <style:table-row-properties style:row-height="2.469cm" fo:keep-together="auto"/>
    </style:style>
    <style:style style:name="Tabla4.3" style:family="table-row">
      <style:table-row-properties style:row-height="2.611cm" fo:keep-together="auto"/>
    </style:style>
    <style:style style:name="Tabla4.B3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 style:writing-mode="lr-tb"/>
    </style:style>
    <style:style style:name="Tabla4.4" style:family="table-row">
      <style:table-row-properties style:row-height="23.599cm" fo:keep-together="auto"/>
    </style:style>
    <style:style style:name="Tabla5" style:family="table">
      <style:table-properties style:width="13.686cm" fo:margin-left="0cm" fo:margin-top="0cm" fo:margin-bottom="0cm" table:align="left" style:writing-mode="lr-tb"/>
    </style:style>
    <style:style style:name="Tabla5.A" style:family="table-column">
      <style:table-column-properties style:column-width="2.284cm"/>
    </style:style>
    <style:style style:name="Tabla5.B" style:family="table-column">
      <style:table-column-properties style:column-width="11.4cm"/>
    </style:style>
    <style:style style:name="Tabla5.1" style:family="table-row">
      <style:table-row-properties style:row-height="1.923cm" fo:keep-together="auto"/>
    </style:style>
    <style:style style:name="Tabla5.A1" style:family="table-cell">
      <style:table-cell-properties fo:padding-left="0.009cm" fo:padding-right="0.009cm" fo:padding-top="0cm" fo:padding-bottom="0cm" fo:border="0.5pt solid #000000" style:writing-mode="lr-tb"/>
    </style:style>
    <style:style style:name="Tabla5.2" style:family="table-row">
      <style:table-row-properties style:row-height="1.568cm" fo:keep-together="auto"/>
    </style:style>
    <style:style style:name="Tabla5.3" style:family="table-row">
      <style:table-row-properties style:row-height="1.208cm" fo:keep-together="auto"/>
    </style:style>
    <style:style style:name="Tabla5.4" style:family="table-row">
      <style:table-row-properties style:row-height="0.496cm" fo:keep-together="auto"/>
    </style:style>
    <style:style style:name="Tabla6" style:family="table">
      <style:table-properties style:width="17.84cm" fo:margin-left="0cm" fo:margin-top="0cm" fo:margin-bottom="0cm" table:align="left" style:writing-mode="lr-tb"/>
    </style:style>
    <style:style style:name="Tabla6.A" style:family="table-column">
      <style:table-column-properties style:column-width="7.698cm"/>
    </style:style>
    <style:style style:name="Tabla6.B" style:family="table-column">
      <style:table-column-properties style:column-width="7.345cm"/>
    </style:style>
    <style:style style:name="Tabla6.C" style:family="table-column">
      <style:table-column-properties style:column-width="2.798cm"/>
    </style:style>
    <style:style style:name="Tabla6.1" style:family="table-row">
      <style:table-row-properties style:row-height="0.316cm" fo:keep-together="auto"/>
    </style:style>
    <style:style style:name="Tabla6.A1" style:family="table-cell">
      <style:table-cell-properties fo:padding-left="0.009cm" fo:padding-right="0.009cm" fo:padding-top="0cm" fo:padding-bottom="0cm" fo:border="0.5pt solid #000000" style:writing-mode="lr-tb"/>
    </style:style>
    <style:style style:name="Tabla6.2" style:family="table-row">
      <style:table-row-properties style:row-height="0.67cm" fo:keep-together="auto"/>
    </style:style>
    <style:style style:name="P1" style:family="paragraph" style:parent-style-name="Standard">
      <style:paragraph-properties fo:margin-left="0.243cm" fo:margin-right="-0.032cm" fo:margin-top="0.127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2" style:family="paragraph" style:parent-style-name="Standard">
      <style:paragraph-properties fo:margin-left="0.601cm" fo:margin-right="-0.032cm" fo:margin-top="0.065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3" style:family="paragraph" style:parent-style-name="Standard">
      <style:paragraph-properties fo:margin-left="4.699cm" fo:margin-right="0cm" fo:margin-top="0.065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4" style:family="paragraph" style:parent-style-name="Standard">
      <style:paragraph-properties fo:margin-left="0.037cm" fo:margin-right="-0.032cm" fo:margin-top="0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5" style:family="paragraph" style:parent-style-name="Standard">
      <style:paragraph-properties fo:margin-left="0.071cm" fo:margin-right="-0.032cm" fo:margin-top="0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6" style:family="paragraph" style:parent-style-name="Standard">
      <style:paragraph-properties fo:margin-left="0.069cm" fo:margin-right="0cm" fo:margin-top="0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7" style:family="paragraph" style:parent-style-name="Standard">
      <style:paragraph-properties fo:margin-left="0.953cm" fo:margin-right="-0.032cm" fo:margin-top="0.071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8" style:family="paragraph" style:parent-style-name="Standard">
      <style:paragraph-properties fo:margin-left="0.083cm" fo:margin-right="0cm" fo:margin-top="0.071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9" style:family="paragraph" style:parent-style-name="Standard">
      <style:paragraph-properties fo:margin-left="1.032cm" fo:margin-right="-0.032cm" fo:margin-top="0.097cm" fo:margin-bottom="0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0" style:family="paragraph" style:parent-style-name="Standard">
      <style:paragraph-properties fo:margin-left="0.083cm" fo:margin-right="0cm" fo:margin-top="0.097cm" fo:margin-bottom="0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1" style:family="paragraph" style:parent-style-name="Standard">
      <style:paragraph-properties fo:margin-left="0.083cm" fo:margin-right="0cm" fo:margin-top="0cm" fo:margin-bottom="0.09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2" style:family="paragraph" style:parent-style-name="Standard">
      <style:paragraph-properties fo:margin-left="0.083cm" fo:margin-right="0cm" fo:margin-top="0cm" fo:margin-bottom="0.086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3" style:family="paragraph" style:parent-style-name="Standard">
      <style:paragraph-properties fo:margin-left="0.083cm" fo:margin-right="0cm" fo:margin-top="0cm" fo:margin-bottom="0.085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4" style:family="paragraph" style:parent-style-name="Standard">
      <style:paragraph-properties fo:margin-left="0.953cm" fo:margin-right="-0.032cm" fo:margin-top="0.097cm" fo:margin-bottom="0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5" style:family="paragraph" style:parent-style-name="Standard">
      <style:paragraph-properties fo:margin-left="0.891cm" fo:margin-right="-0.032cm" fo:margin-top="0.095cm" fo:margin-bottom="0cm" style:contextual-spacing="false" fo:line-height="0.34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6" style:family="paragraph" style:parent-style-name="Standard">
      <style:paragraph-properties fo:margin-left="0.891cm" fo:margin-right="-0.032cm" fo:margin-top="0.097cm" fo:margin-bottom="0cm" style:contextual-spacing="false" fo:line-height="0.34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7" style:family="paragraph" style:parent-style-name="Standard">
      <style:paragraph-properties fo:margin-left="-0.058cm" fo:margin-right="0.46cm" fo:margin-top="0.095cm" fo:margin-bottom="0cm" style:contextual-spacing="false" fo:line-height="0.34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8" style:family="paragraph" style:parent-style-name="Standard">
      <style:paragraph-properties fo:margin-left="-0.058cm" fo:margin-right="0.37cm" fo:margin-top="0.097cm" fo:margin-bottom="0cm" style:contextual-spacing="false" fo:line-height="0.34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9" style:family="paragraph" style:parent-style-name="Standard">
      <style:paragraph-properties fo:margin-left="-0.058cm" fo:margin-right="0.12cm" fo:margin-top="0.097cm" fo:margin-bottom="0cm" style:contextual-spacing="false" fo:line-height="0.34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20" style:family="paragraph" style:parent-style-name="Standard">
      <style:paragraph-properties fo:margin-left="-0.058cm" fo:margin-right="0.339cm" fo:margin-top="0.095cm" fo:margin-bottom="0cm" style:contextual-spacing="false" fo:line-height="0.34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21" style:family="paragraph" style:parent-style-name="Standard">
      <style:paragraph-properties fo:margin-left="-0.058cm" fo:margin-right="0.478cm" fo:margin-top="0cm" fo:margin-bottom="0cm" style:contextual-spacing="false" fo:line-height="0.34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22" style:family="paragraph" style:parent-style-name="Standard">
      <style:paragraph-properties fo:margin-left="0.083cm" fo:margin-right="0.183cm" fo:margin-top="0cm" fo:margin-bottom="0.088cm" style:contextual-spacing="false" fo:line-height="0.356cm" fo:text-align="justify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23" style:family="paragraph" style:parent-style-name="Standard">
      <style:paragraph-properties fo:margin-left="0.083cm" fo:margin-right="0.123cm" fo:margin-top="0cm" fo:margin-bottom="0.086cm" style:contextual-spacing="false" fo:line-height="0.356cm" fo:text-align="justify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24" style:family="paragraph" style:parent-style-name="Standard">
      <style:paragraph-properties fo:margin-left="0.083cm" fo:margin-right="0.189cm" fo:margin-top="0.09cm" fo:margin-bottom="0cm" style:contextual-spacing="false" fo:line-height="0.356cm" fo:text-align="justify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25" style:family="paragraph" style:parent-style-name="Standard">
      <style:paragraph-properties fo:margin-left="0.083cm" fo:margin-right="0.353cm" fo:margin-top="0cm" fo:margin-bottom="0.088cm" style:contextual-spacing="false" fo:line-height="0.356cm" fo:text-align="justify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26" style:family="paragraph" style:parent-style-name="Standard">
      <style:paragraph-properties fo:margin-left="0.953cm" fo:margin-right="-0.173cm" fo:margin-top="0.09cm" fo:margin-bottom="0cm" style:contextual-spacing="false" fo:line-height="0.356cm" fo:text-align="justify" style:justify-single-word="false" fo:orphans="0" fo:widows="0" fo:text-indent="0.081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27" style:family="paragraph" style:parent-style-name="Standard">
      <style:paragraph-properties fo:margin-left="0.953cm" fo:margin-right="-0.173cm" fo:margin-top="0.09cm" fo:margin-bottom="0.085cm" style:contextual-spacing="false" fo:line-height="0.356cm" fo:text-align="justify" style:justify-single-word="false" fo:orphans="0" fo:widows="0" fo:text-indent="0.007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28" style:family="paragraph" style:parent-style-name="Standard">
      <style:paragraph-properties fo:margin-left="0.083cm" fo:margin-right="0.425cm" fo:margin-top="0cm" fo:margin-bottom="0.088cm" style:contextual-spacing="false" fo:line-height="0.35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29" style:family="paragraph" style:parent-style-name="Standard">
      <style:paragraph-properties fo:margin-left="0.083cm" fo:margin-right="0.161cm" fo:margin-top="0.09cm" fo:margin-bottom="0cm" style:contextual-spacing="false" fo:line-height="0.35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30" style:family="paragraph" style:parent-style-name="Standard">
      <style:paragraph-properties fo:margin-left="0.083cm" fo:margin-right="0.12cm" fo:margin-top="0cm" fo:margin-bottom="0cm" style:contextual-spacing="false" fo:line-height="0.35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31" style:family="paragraph" style:parent-style-name="Standard">
      <style:paragraph-properties fo:margin-left="0.083cm" fo:margin-right="0.365cm" fo:margin-top="0cm" fo:margin-bottom="0.09cm" style:contextual-spacing="false" fo:line-height="0.35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32" style:family="paragraph" style:parent-style-name="Standard">
      <style:paragraph-properties fo:margin-left="0.083cm" fo:margin-right="0.416cm" fo:margin-top="0cm" fo:margin-bottom="0.086cm" style:contextual-spacing="false" fo:line-height="0.35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33" style:family="paragraph" style:parent-style-name="Standard">
      <style:paragraph-properties fo:margin-left="0.051cm" fo:margin-right="0.143cm" fo:margin-top="0.09cm" fo:margin-bottom="0.085cm" style:contextual-spacing="false" fo:line-height="0.35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34" style:family="paragraph" style:parent-style-name="Standard">
      <style:paragraph-properties fo:margin-left="0.601cm" fo:margin-right="-0.173cm" fo:margin-top="0.09cm" fo:margin-bottom="0cm" style:contextual-spacing="false" fo:line-height="0.356cm" fo:text-align="start" style:justify-single-word="false" fo:orphans="0" fo:widows="0" fo:text-indent="0.43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35" style:family="paragraph" style:parent-style-name="Standard">
      <style:paragraph-properties fo:margin-left="-0.035cm" fo:margin-right="-0.032cm" fo:margin-top="0.092cm" fo:margin-bottom="0cm" style:contextual-spacing="false" fo:line-height="0.23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36" style:family="paragraph" style:parent-style-name="Standard">
      <style:paragraph-properties fo:margin-left="-0.035cm" fo:margin-right="-0.032cm" fo:margin-top="0.106cm" fo:margin-bottom="0.026cm" style:contextual-spacing="false" fo:line-height="0.23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37" style:family="paragraph" style:parent-style-name="Standard">
      <style:paragraph-properties fo:margin-left="-0.002cm" fo:margin-right="-0.032cm" fo:margin-top="0.092cm" fo:margin-bottom="0cm" style:contextual-spacing="false" fo:line-height="0.23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38" style:family="paragraph" style:parent-style-name="Standard">
      <style:paragraph-properties fo:margin-left="-0.002cm" fo:margin-right="-0.032cm" fo:margin-top="0.106cm" fo:margin-bottom="0.026cm" style:contextual-spacing="false" fo:line-height="0.23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39" style:family="paragraph" style:parent-style-name="Standard">
      <style:paragraph-properties fo:margin-left="0cm" fo:margin-right="0.993cm" fo:margin-top="0.092cm" fo:margin-bottom="0cm" style:contextual-spacing="false" fo:line-height="0.23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40" style:family="paragraph" style:parent-style-name="Standard">
      <style:paragraph-properties fo:margin-left="0cm" fo:margin-right="0.993cm" fo:margin-top="0.106cm" fo:margin-bottom="0.026cm" style:contextual-spacing="false" fo:line-height="0.23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41" style:family="paragraph" style:parent-style-name="Standard">
      <style:paragraph-properties fo:margin-top="0cm" fo:margin-bottom="0cm" style:contextual-spacing="false" fo:line-height="100%" fo:text-align="start" style:justify-single-word="false" fo:orphans="0" fo:widows="0"/>
      <style:text-properties fo:color="#000000" loext:opacity="100%" style:font-name="Times New Roman" fo:font-size="12pt" fo:language="en" fo:country="US" style:letter-kerning="false" style:font-name-asian="Times New Roman1" style:font-size-asian="12pt" style:language-asian="en" style:country-asian="US" style:font-name-complex="F" style:font-size-complex="12pt" style:language-complex="ar" style:country-complex="SA">
        <loext:char-complex-color loext:theme-type="dark1" loext:color-type="theme"/>
      </style:text-properties>
    </style:style>
    <style:style style:name="P42" style:family="paragraph" style:parent-style-name="Standard">
      <style:paragraph-properties fo:line-height="100%"/>
      <style:text-properties fo:color="#000000" loext:opacity="100%" style:font-name="Times New Roman" fo:font-size="1pt" fo:language="en" fo:country="US" style:font-size-asian="1pt" style:font-size-complex="1pt">
        <loext:char-complex-color loext:theme-type="dark1" loext:color-type="theme"/>
      </style:text-properties>
    </style:style>
    <style:style style:name="P43" style:family="paragraph" style:parent-style-name="Standard">
      <style:paragraph-properties fo:margin-top="0cm" fo:margin-bottom="0cm" style:contextual-spacing="false" fo:line-height="100%" fo:break-before="column"/>
      <style:text-properties fo:color="#000000" loext:opacity="100%" style:font-name="Times New Roman" fo:font-size="1pt" fo:language="en" fo:country="US" style:font-size-asian="1pt" style:font-size-complex="1pt">
        <loext:char-complex-color loext:theme-type="dark1" loext:color-type="theme"/>
      </style:text-properties>
    </style:style>
    <style:style style:name="P44" style:family="paragraph" style:parent-style-name="Standard">
      <style:paragraph-properties fo:margin-top="0cm" fo:margin-bottom="0cm" style:contextual-spacing="false" fo:line-height="100%" fo:break-before="page"/>
      <style:text-properties fo:color="#000000" loext:opacity="100%" style:font-name="Times New Roman" fo:font-size="1pt" fo:language="en" fo:country="US" style:font-size-asian="1pt" style:font-size-complex="1pt">
        <loext:char-complex-color loext:theme-type="dark1" loext:color-type="theme"/>
      </style:text-properties>
    </style:style>
    <style:style style:name="P45" style:family="paragraph" style:parent-style-name="Standard" style:master-page-name="Standard">
      <style:paragraph-properties fo:line-height="100%" style:page-number="auto"/>
      <style:text-properties fo:color="#000000" loext:opacity="100%" style:font-name="Times New Roman" fo:font-size="1pt" fo:language="en" fo:country="US" style:font-size-asian="1pt" style:font-size-complex="1pt">
        <loext:char-complex-color loext:theme-type="dark1" loext:color-type="theme"/>
      </style:text-properties>
    </style:style>
    <style:style style:name="P46" style:family="paragraph" style:parent-style-name="Standard">
      <style:paragraph-properties fo:line-height="100%"/>
      <style:text-properties fo:color="#000000" loext:opacity="100%" style:font-name="Times New Roman" fo:font-size="12pt" fo:language="en" fo:country="US" style:font-size-asian="12pt" style:font-size-complex="12pt">
        <loext:char-complex-color loext:theme-type="dark1" loext:color-type="theme"/>
      </style:text-properties>
    </style:style>
    <style:style style:name="P47" style:family="paragraph" style:parent-style-name="Standard">
      <style:paragraph-properties fo:margin-top="0cm" fo:margin-bottom="0.252cm" style:contextual-spacing="false" fo:line-height="100%"/>
      <style:text-properties fo:color="#000000" loext:opacity="100%" style:font-name="Times New Roman" fo:font-size="12pt" fo:language="en" fo:country="US" style:font-size-asian="12pt" style:font-size-complex="12pt">
        <loext:char-complex-color loext:theme-type="dark1" loext:color-type="theme"/>
      </style:text-properties>
    </style:style>
    <style:style style:name="P48" style:family="paragraph" style:parent-style-name="Standard">
      <style:paragraph-properties fo:margin-top="0cm" fo:margin-bottom="0.429cm" style:contextual-spacing="false" fo:line-height="100%"/>
      <style:text-properties fo:color="#000000" loext:opacity="100%" style:font-name="Times New Roman" fo:font-size="12pt" fo:language="en" fo:country="US" style:font-size-asian="12pt" style:font-size-complex="12pt">
        <loext:char-complex-color loext:theme-type="dark1" loext:color-type="theme"/>
      </style:text-properties>
    </style:style>
    <style:style style:name="P49" style:family="paragraph" style:parent-style-name="Standard">
      <style:paragraph-properties fo:margin-top="0cm" fo:margin-bottom="0.21cm" style:contextual-spacing="false" fo:line-height="100%"/>
      <style:text-properties fo:color="#000000" loext:opacity="100%" style:font-name="Times New Roman" fo:font-size="12pt" fo:language="en" fo:country="US" style:font-size-asian="12pt" style:font-size-complex="12pt">
        <loext:char-complex-color loext:theme-type="dark1" loext:color-type="theme"/>
      </style:text-properties>
    </style:style>
    <style:style style:name="P50" style:family="paragraph" style:parent-style-name="Standard">
      <style:paragraph-properties fo:margin-top="0cm" fo:margin-bottom="0.078cm" style:contextual-spacing="false" fo:line-height="100%"/>
      <style:text-properties fo:color="#000000" loext:opacity="100%" style:font-name="Times New Roman" fo:font-size="12pt" fo:language="en" fo:country="US" style:font-size-asian="12pt" style:font-size-complex="12pt">
        <loext:char-complex-color loext:theme-type="dark1" loext:color-type="theme"/>
      </style:text-properties>
    </style:style>
    <style:style style:name="P51" style:family="paragraph" style:parent-style-name="Standard">
      <style:paragraph-properties fo:margin-top="0cm" fo:margin-bottom="0.437cm" style:contextual-spacing="false" fo:line-height="100%"/>
      <style:text-properties fo:color="#000000" loext:opacity="100%" style:font-name="Times New Roman" fo:font-size="12pt" fo:language="en" fo:country="US" style:font-size-asian="12pt" style:font-size-complex="12pt">
        <loext:char-complex-color loext:theme-type="dark1" loext:color-type="theme"/>
      </style:text-properties>
    </style:style>
    <style:style style:name="P52" style:family="paragraph" style:parent-style-name="Standard">
      <style:paragraph-properties fo:margin-top="0cm" fo:margin-bottom="0.418cm" style:contextual-spacing="false" fo:line-height="100%"/>
      <style:text-properties fo:color="#000000" loext:opacity="100%" style:font-name="Times New Roman" fo:font-size="12pt" fo:language="en" fo:country="US" style:font-size-asian="12pt" style:font-size-complex="12pt">
        <loext:char-complex-color loext:theme-type="dark1" loext:color-type="theme"/>
      </style:text-properties>
    </style:style>
    <style:style style:name="P53" style:family="paragraph" style:parent-style-name="Standard">
      <style:paragraph-properties fo:margin-top="0cm" fo:margin-bottom="0.095cm" style:contextual-spacing="false" fo:line-height="100%"/>
      <style:text-properties fo:color="#000000" loext:opacity="100%" style:font-name="Times New Roman" fo:font-size="12pt" fo:language="en" fo:country="US" style:font-size-asian="12pt" style:font-size-complex="12pt">
        <loext:char-complex-color loext:theme-type="dark1" loext:color-type="theme"/>
      </style:text-properties>
    </style:style>
    <style:style style:name="P54" style:family="paragraph" style:parent-style-name="Standard">
      <style:paragraph-properties fo:margin-top="0cm" fo:margin-bottom="0cm" style:contextual-spacing="false" fo:line-height="100%" fo:text-align="start" style:justify-single-word="false" fo:orphans="0" fo:widows="0"/>
      <style:text-properties fo:color="#000000" loext:opacity="100%" style:font-name="Times New Roman" fo:font-size="12pt" fo:language="en" fo:country="US" style:letter-kerning="false" style:font-name-asian="Times New Roman1" style:font-size-asian="12pt" style:language-asian="en" style:country-asian="US" style:font-name-complex="F" style:font-size-complex="12pt" style:language-complex="ar" style:country-complex="SA">
        <loext:char-complex-color loext:theme-type="dark1" loext:color-type="theme"/>
      </style:text-properties>
    </style:style>
    <style:style style:name="P55" style:family="paragraph" style:parent-style-name="Standard">
      <style:paragraph-properties fo:margin-left="11.913cm" fo:margin-right="0cm" fo:margin-top="0cm" fo:margin-bottom="0cm" style:contextual-spacing="false" fo:line-height="0.289cm" fo:text-indent="0cm" style:auto-text-indent="false"/>
    </style:style>
    <style:style style:name="P56" style:family="paragraph" style:parent-style-name="Standard">
      <style:paragraph-properties fo:margin-left="14.153cm" fo:margin-right="0cm" fo:margin-top="0cm" fo:margin-bottom="0cm" style:contextual-spacing="false" fo:line-height="0.289cm" fo:text-indent="0cm" style:auto-text-indent="false"/>
    </style:style>
    <style:style style:name="P57" style:family="paragraph" style:parent-style-name="Standard">
      <style:paragraph-properties fo:margin-left="0cm" fo:margin-right="8.537cm" fo:margin-top="0cm" fo:margin-bottom="0cm" style:contextual-spacing="false" fo:line-height="0.323cm" fo:text-indent="0cm" style:auto-text-indent="false"/>
    </style:style>
    <style:style style:name="P58" style:family="paragraph" style:parent-style-name="Standard">
      <style:paragraph-properties fo:margin-left="0cm" fo:margin-right="0cm" fo:margin-top="0cm" fo:margin-bottom="0cm" style:contextual-spacing="false" fo:line-height="0.31cm" fo:text-indent="0cm" style:auto-text-indent="false"/>
    </style:style>
    <style:style style:name="P59" style:family="paragraph" style:parent-style-name="Standard">
      <style:paragraph-properties fo:margin-left="0.243cm" fo:margin-right="-0.032cm" fo:margin-top="0.127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60" style:family="paragraph" style:parent-style-name="Standard">
      <style:paragraph-properties fo:margin-left="0.601cm" fo:margin-right="-0.032cm" fo:margin-top="0.065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61" style:family="paragraph" style:parent-style-name="Standard">
      <style:paragraph-properties fo:margin-left="4.699cm" fo:margin-right="0cm" fo:margin-top="0.065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62" style:family="paragraph" style:parent-style-name="Standard">
      <style:paragraph-properties fo:margin-left="0.037cm" fo:margin-right="-0.032cm" fo:margin-top="0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63" style:family="paragraph" style:parent-style-name="Standard">
      <style:paragraph-properties fo:margin-left="0.071cm" fo:margin-right="-0.032cm" fo:margin-top="0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64" style:family="paragraph" style:parent-style-name="Standard">
      <style:paragraph-properties fo:margin-left="0.069cm" fo:margin-right="0cm" fo:margin-top="0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65" style:family="paragraph" style:parent-style-name="Standard">
      <style:paragraph-properties fo:margin-left="0.953cm" fo:margin-right="-0.032cm" fo:margin-top="0.071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66" style:family="paragraph" style:parent-style-name="Standard">
      <style:paragraph-properties fo:margin-left="0.083cm" fo:margin-right="0cm" fo:margin-top="0.071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67" style:family="paragraph" style:parent-style-name="Standard">
      <style:paragraph-properties fo:margin-left="1.032cm" fo:margin-right="-0.032cm" fo:margin-top="0.097cm" fo:margin-bottom="0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68" style:family="paragraph" style:parent-style-name="Standard">
      <style:paragraph-properties fo:margin-left="0.083cm" fo:margin-right="0cm" fo:margin-top="0.097cm" fo:margin-bottom="0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69" style:family="paragraph" style:parent-style-name="Standard">
      <style:paragraph-properties fo:margin-left="0.083cm" fo:margin-right="0cm" fo:margin-top="0cm" fo:margin-bottom="0.09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70" style:family="paragraph" style:parent-style-name="Standard">
      <style:paragraph-properties fo:margin-left="0.083cm" fo:margin-right="0cm" fo:margin-top="0cm" fo:margin-bottom="0.086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71" style:family="paragraph" style:parent-style-name="Standard">
      <style:paragraph-properties fo:margin-left="0.083cm" fo:margin-right="0cm" fo:margin-top="0cm" fo:margin-bottom="0.085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72" style:family="paragraph" style:parent-style-name="Standard">
      <style:paragraph-properties fo:margin-left="0.953cm" fo:margin-right="-0.032cm" fo:margin-top="0.097cm" fo:margin-bottom="0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73" style:family="paragraph" style:parent-style-name="Standard">
      <style:paragraph-properties fo:margin-left="0.891cm" fo:margin-right="-0.032cm" fo:margin-top="0.095cm" fo:margin-bottom="0cm" style:contextual-spacing="false" fo:line-height="0.34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74" style:family="paragraph" style:parent-style-name="Standard">
      <style:paragraph-properties fo:margin-left="0.891cm" fo:margin-right="-0.032cm" fo:margin-top="0.097cm" fo:margin-bottom="0cm" style:contextual-spacing="false" fo:line-height="0.34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75" style:family="paragraph" style:parent-style-name="Standard">
      <style:paragraph-properties fo:margin-left="-0.058cm" fo:margin-right="0.46cm" fo:margin-top="0.095cm" fo:margin-bottom="0cm" style:contextual-spacing="false" fo:line-height="0.34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76" style:family="paragraph" style:parent-style-name="Standard">
      <style:paragraph-properties fo:margin-left="-0.058cm" fo:margin-right="0.37cm" fo:margin-top="0.097cm" fo:margin-bottom="0cm" style:contextual-spacing="false" fo:line-height="0.34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77" style:family="paragraph" style:parent-style-name="Standard">
      <style:paragraph-properties fo:margin-left="-0.058cm" fo:margin-right="0.12cm" fo:margin-top="0.097cm" fo:margin-bottom="0cm" style:contextual-spacing="false" fo:line-height="0.34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78" style:family="paragraph" style:parent-style-name="Standard">
      <style:paragraph-properties fo:margin-left="-0.058cm" fo:margin-right="0.339cm" fo:margin-top="0.095cm" fo:margin-bottom="0cm" style:contextual-spacing="false" fo:line-height="0.34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79" style:family="paragraph" style:parent-style-name="Standard">
      <style:paragraph-properties fo:margin-left="-0.058cm" fo:margin-right="0.478cm" fo:margin-top="0cm" fo:margin-bottom="0cm" style:contextual-spacing="false" fo:line-height="0.34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80" style:family="paragraph" style:parent-style-name="Standard">
      <style:paragraph-properties fo:margin-left="0.083cm" fo:margin-right="0.183cm" fo:margin-top="0cm" fo:margin-bottom="0.088cm" style:contextual-spacing="false" fo:line-height="0.356cm" fo:text-align="justify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81" style:family="paragraph" style:parent-style-name="Standard">
      <style:paragraph-properties fo:margin-left="0.083cm" fo:margin-right="0.123cm" fo:margin-top="0cm" fo:margin-bottom="0.086cm" style:contextual-spacing="false" fo:line-height="0.356cm" fo:text-align="justify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82" style:family="paragraph" style:parent-style-name="Standard">
      <style:paragraph-properties fo:margin-left="0.083cm" fo:margin-right="0.189cm" fo:margin-top="0.09cm" fo:margin-bottom="0cm" style:contextual-spacing="false" fo:line-height="0.356cm" fo:text-align="justify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83" style:family="paragraph" style:parent-style-name="Standard">
      <style:paragraph-properties fo:margin-left="0.083cm" fo:margin-right="0.353cm" fo:margin-top="0cm" fo:margin-bottom="0.088cm" style:contextual-spacing="false" fo:line-height="0.356cm" fo:text-align="justify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84" style:family="paragraph" style:parent-style-name="Standard">
      <style:paragraph-properties fo:margin-left="0.953cm" fo:margin-right="-0.173cm" fo:margin-top="0.09cm" fo:margin-bottom="0cm" style:contextual-spacing="false" fo:line-height="0.356cm" fo:text-align="justify" style:justify-single-word="false" fo:orphans="0" fo:widows="0" fo:text-indent="0.081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85" style:family="paragraph" style:parent-style-name="Standard">
      <style:paragraph-properties fo:margin-left="0.953cm" fo:margin-right="-0.173cm" fo:margin-top="0.09cm" fo:margin-bottom="0.085cm" style:contextual-spacing="false" fo:line-height="0.356cm" fo:text-align="justify" style:justify-single-word="false" fo:orphans="0" fo:widows="0" fo:text-indent="0.007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86" style:family="paragraph" style:parent-style-name="Standard">
      <style:paragraph-properties fo:margin-left="0.083cm" fo:margin-right="0.425cm" fo:margin-top="0cm" fo:margin-bottom="0.088cm" style:contextual-spacing="false" fo:line-height="0.35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87" style:family="paragraph" style:parent-style-name="Standard">
      <style:paragraph-properties fo:margin-left="0.083cm" fo:margin-right="0.161cm" fo:margin-top="0.09cm" fo:margin-bottom="0cm" style:contextual-spacing="false" fo:line-height="0.35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88" style:family="paragraph" style:parent-style-name="Standard">
      <style:paragraph-properties fo:margin-left="0.083cm" fo:margin-right="0.12cm" fo:margin-top="0cm" fo:margin-bottom="0cm" style:contextual-spacing="false" fo:line-height="0.35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89" style:family="paragraph" style:parent-style-name="Standard">
      <style:paragraph-properties fo:margin-left="0.083cm" fo:margin-right="0.365cm" fo:margin-top="0cm" fo:margin-bottom="0.09cm" style:contextual-spacing="false" fo:line-height="0.35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90" style:family="paragraph" style:parent-style-name="Standard">
      <style:paragraph-properties fo:margin-left="0.083cm" fo:margin-right="0.416cm" fo:margin-top="0cm" fo:margin-bottom="0.086cm" style:contextual-spacing="false" fo:line-height="0.35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91" style:family="paragraph" style:parent-style-name="Standard">
      <style:paragraph-properties fo:margin-left="0.051cm" fo:margin-right="0.143cm" fo:margin-top="0.09cm" fo:margin-bottom="0.085cm" style:contextual-spacing="false" fo:line-height="0.35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92" style:family="paragraph" style:parent-style-name="Standard">
      <style:paragraph-properties fo:margin-left="0.601cm" fo:margin-right="-0.173cm" fo:margin-top="0.09cm" fo:margin-bottom="0cm" style:contextual-spacing="false" fo:line-height="0.356cm" fo:text-align="start" style:justify-single-word="false" fo:orphans="0" fo:widows="0" fo:text-indent="0.43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93" style:family="paragraph" style:parent-style-name="Standard">
      <style:paragraph-properties fo:margin-left="-0.035cm" fo:margin-right="-0.032cm" fo:margin-top="0.092cm" fo:margin-bottom="0cm" style:contextual-spacing="false" fo:line-height="0.23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94" style:family="paragraph" style:parent-style-name="Standard">
      <style:paragraph-properties fo:margin-left="-0.035cm" fo:margin-right="-0.032cm" fo:margin-top="0.106cm" fo:margin-bottom="0.026cm" style:contextual-spacing="false" fo:line-height="0.23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95" style:family="paragraph" style:parent-style-name="Standard">
      <style:paragraph-properties fo:margin-left="-0.002cm" fo:margin-right="-0.032cm" fo:margin-top="0.092cm" fo:margin-bottom="0cm" style:contextual-spacing="false" fo:line-height="0.23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96" style:family="paragraph" style:parent-style-name="Standard">
      <style:paragraph-properties fo:margin-left="-0.002cm" fo:margin-right="-0.032cm" fo:margin-top="0.106cm" fo:margin-bottom="0.026cm" style:contextual-spacing="false" fo:line-height="0.23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97" style:family="paragraph" style:parent-style-name="Standard">
      <style:paragraph-properties fo:margin-left="0cm" fo:margin-right="0.993cm" fo:margin-top="0.092cm" fo:margin-bottom="0cm" style:contextual-spacing="false" fo:line-height="0.23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98" style:family="paragraph" style:parent-style-name="Standard">
      <style:paragraph-properties fo:margin-left="0cm" fo:margin-right="0.993cm" fo:margin-top="0.106cm" fo:margin-bottom="0.026cm" style:contextual-spacing="false" fo:line-height="0.23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99" style:family="paragraph" style:parent-style-name="Standard">
      <style:paragraph-properties fo:margin-left="2.205cm" fo:margin-right="0cm" fo:margin-top="0cm" fo:margin-bottom="0cm" style:contextual-spacing="false" fo:line-height="0.346cm" fo:text-indent="0cm" style:auto-text-indent="false"/>
    </style:style>
    <style:style style:name="P100" style:family="paragraph" style:parent-style-name="Standard">
      <style:paragraph-properties fo:margin-left="2.058cm" fo:margin-right="0cm" fo:margin-top="0cm" fo:margin-bottom="0cm" style:contextual-spacing="false" fo:line-height="0.346cm" fo:text-indent="0cm" style:auto-text-indent="false"/>
    </style:style>
    <style:style style:name="P101" style:family="paragraph" style:parent-style-name="Standard">
      <style:paragraph-properties fo:margin-left="7.766cm" fo:margin-right="0cm" fo:margin-top="0.353cm" fo:margin-bottom="0cm" style:contextual-spacing="false" fo:line-height="0.346cm" fo:text-indent="0cm" style:auto-text-indent="false"/>
    </style:style>
    <style:style style:name="P102" style:family="paragraph" style:parent-style-name="Standard">
      <style:paragraph-properties fo:margin-left="2.058cm" fo:margin-right="1.963cm" fo:margin-top="0.448cm" fo:margin-bottom="0cm" style:contextual-spacing="false" fo:line-height="0.356cm" fo:text-indent="1.039cm" style:auto-text-indent="false"/>
    </style:style>
    <style:style style:name="P103" style:family="paragraph" style:parent-style-name="Standard">
      <style:paragraph-properties fo:margin-left="2.058cm" fo:margin-right="1.963cm" fo:margin-top="0.346cm" fo:margin-bottom="0cm" style:contextual-spacing="false" fo:line-height="0.356cm" fo:text-indent="1.039cm" style:auto-text-indent="false"/>
    </style:style>
    <style:style style:name="P104" style:family="paragraph" style:parent-style-name="Standard">
      <style:paragraph-properties fo:margin-left="2.058cm" fo:margin-right="2.637cm" fo:margin-top="0.36cm" fo:margin-bottom="0cm" style:contextual-spacing="false" fo:line-height="0.356cm" fo:text-indent="1.039cm" style:auto-text-indent="false"/>
    </style:style>
    <style:style style:name="P105" style:family="paragraph" style:parent-style-name="Standard">
      <style:paragraph-properties fo:margin-left="2.058cm" fo:margin-right="1.963cm" fo:margin-top="0cm" fo:margin-bottom="0cm" style:contextual-spacing="false" fo:line-height="0.356cm" fo:text-indent="0cm" style:auto-text-indent="false"/>
    </style:style>
    <style:style style:name="P106" style:family="paragraph">
      <loext:graphic-properties draw:fill="solid" draw:fill-color="#000000"/>
      <style:paragraph-properties fo:text-align="start"/>
      <style:text-properties fo:font-size="18pt"/>
    </style:style>
    <style:style style:name="P107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fo:color="#000000" loext:opacity="100%" style:font-name="Times New Roman" fo:font-size="1pt" fo:language="en" fo:country="US" style:font-size-asian="1pt" style:font-size-complex="1pt">
        <loext:char-complex-color loext:theme-type="dark1" loext:color-type="theme"/>
      </style:text-properties>
    </style:style>
    <style:style style:name="T2" style:family="text">
      <style:text-properties fo:color="#000000" loext:opacity="100%" style:font-name="Times New Roman" fo:font-size="12pt" fo:language="en" fo:country="US" style:font-size-asian="12pt" style:font-size-complex="12pt">
        <loext:char-complex-color loext:theme-type="dark1" loext:color-type="theme"/>
      </style:text-properties>
    </style:style>
    <style:style style:name="T3" style:family="text">
      <style:text-properties fo:color="#000000" loext:opacity="100%" style:font-name="DejaVu Sans Condensed" fo:font-size="7pt" fo:letter-spacing="-0.002cm" fo:font-weight="bold" style:font-size-asian="7pt" style:font-weight-asian="bold" style:font-name-complex="DejaVu Sans Condensed1" style:font-size-complex="7pt" style:font-weight-complex="bold" style:text-scale="91%"/>
    </style:style>
    <style:style style:name="T4" style:family="text">
      <style:text-properties fo:color="#000000" loext:opacity="100%" style:font-name="Arial" fo:font-size="8pt" style:font-size-asian="8pt" style:font-name-complex="Arial2" style:font-size-complex="8pt" style:text-scale="94%"/>
    </style:style>
    <style:style style:name="T5" style:family="text">
      <style:text-properties fo:color="#000000" loext:opacity="100%" style:font-name="Arial" fo:font-size="8pt" fo:letter-spacing="-0.005cm" style:font-size-asian="8pt" style:font-name-complex="Arial2" style:font-size-complex="8pt" style:text-scale="94%"/>
    </style:style>
    <style:style style:name="T6" style:family="text">
      <style:text-properties fo:color="#000000" loext:opacity="100%" style:font-name="Arial" fo:font-size="8.5pt" fo:font-weight="bold" style:font-size-asian="8.5pt" style:font-weight-asian="bold" style:font-name-complex="Arial2" style:font-size-complex="8.5pt" style:font-weight-complex="bold" style:text-scale="93%"/>
    </style:style>
    <style:style style:name="T7" style:family="text">
      <style:text-properties fo:color="#000000" loext:opacity="100%" style:font-name="Arial" fo:font-size="8.5pt" style:font-size-asian="8.5pt" style:font-name-complex="Arial2" style:font-size-complex="8.5pt" style:text-scale="92%"/>
    </style:style>
    <style:style style:name="T8" style:family="text">
      <style:text-properties fo:color="#000000" loext:opacity="100%" style:font-name="Arial" fo:font-size="8.5pt" fo:letter-spacing="0.037cm" style:font-size-asian="8.5pt" style:font-name-complex="Arial2" style:font-size-complex="8.5pt" style:text-scale="92%"/>
    </style:style>
    <style:style style:name="T9" style:family="text">
      <style:text-properties fo:color="#000000" loext:opacity="100%" style:font-name="Arial" fo:font-size="8.5pt" fo:letter-spacing="0.037cm" fo:font-weight="bold" style:font-size-asian="8.5pt" style:font-weight-asian="bold" style:font-name-complex="Arial2" style:font-size-complex="8.5pt" style:font-weight-complex="bold" style:text-scale="93%"/>
    </style:style>
    <style:style style:name="T10" style:family="text">
      <style:text-properties fo:color="#000000" loext:opacity="100%" style:font-name="Arial" fo:font-size="8.5pt" fo:letter-spacing="0.025cm" style:font-size-asian="8.5pt" style:font-name-complex="Arial2" style:font-size-complex="8.5pt" style:text-scale="92%"/>
    </style:style>
    <style:style style:name="T11" style:family="text">
      <style:text-properties fo:color="#000000" loext:opacity="100%" style:font-name="Arial" fo:font-size="8.5pt" fo:letter-spacing="0.039cm" style:font-size-asian="8.5pt" style:font-name-complex="Arial2" style:font-size-complex="8.5pt" style:text-scale="92%"/>
    </style:style>
    <style:style style:name="T12" style:family="text">
      <style:text-properties fo:color="#000000" loext:opacity="100%" style:font-name="Arial" fo:font-size="8.5pt" fo:letter-spacing="0.023cm" style:font-size-asian="8.5pt" style:font-name-complex="Arial2" style:font-size-complex="8.5pt" style:text-scale="92%"/>
    </style:style>
    <style:style style:name="T13" style:family="text">
      <style:text-properties fo:color="#000000" loext:opacity="100%" style:font-name="Arial" fo:font-size="8.5pt" fo:letter-spacing="0.023cm" fo:font-weight="bold" style:font-size-asian="8.5pt" style:font-weight-asian="bold" style:font-name-complex="Arial2" style:font-size-complex="8.5pt" style:font-weight-complex="bold" style:text-scale="93%"/>
    </style:style>
    <style:style style:name="T14" style:family="text">
      <style:text-properties fo:color="#000000" loext:opacity="100%" style:font-name="Arial" fo:font-size="8.5pt" fo:letter-spacing="0.041cm" style:font-size-asian="8.5pt" style:font-name-complex="Arial2" style:font-size-complex="8.5pt" style:text-scale="92%"/>
    </style:style>
    <style:style style:name="T15" style:family="text">
      <style:text-properties fo:color="#000000" loext:opacity="100%" style:font-name="Arial" fo:font-size="8.5pt" fo:letter-spacing="0.002cm" fo:font-weight="bold" style:font-size-asian="8.5pt" style:font-weight-asian="bold" style:font-name-complex="Arial2" style:font-size-complex="8.5pt" style:font-weight-complex="bold" style:text-scale="93%"/>
    </style:style>
    <style:style style:name="T16" style:family="text">
      <style:text-properties fo:color="#000000" loext:opacity="100%" style:font-name="Arial" fo:font-size="8.5pt" fo:letter-spacing="0.035cm" style:font-size-asian="8.5pt" style:font-name-complex="Arial2" style:font-size-complex="8.5pt" style:text-scale="92%"/>
    </style:style>
    <style:style style:name="T17" style:family="text">
      <style:text-properties fo:color="#000000" loext:opacity="100%" style:font-name="Arial" fo:font-size="8.5pt" style:text-underline-style="solid" style:text-underline-width="auto" style:text-underline-color="font-color" fo:font-weight="bold" style:font-size-asian="8.5pt" style:font-weight-asian="bold" style:font-name-complex="Arial2" style:font-size-complex="8.5pt" style:font-weight-complex="bold" style:text-scale="93%"/>
    </style:style>
    <style:style style:name="T18" style:family="text">
      <style:text-properties fo:color="#000000" loext:opacity="100%" style:font-name="Liberation Sans" fo:font-size="7pt" fo:letter-spacing="-0.002cm" style:font-size-asian="7pt" style:font-name-complex="Liberation Sans2" style:font-size-complex="7pt"/>
    </style:style>
    <style:style style:name="T19" style:family="text">
      <style:text-properties fo:color="#000000" loext:opacity="100%" style:font-name="Liberation Sans" fo:font-size="7pt" style:font-size-asian="7pt" style:font-name-complex="Liberation Sans2" style:font-size-complex="7pt"/>
    </style:style>
    <style:style style:name="T20" style:family="text">
      <style:text-properties fo:color="#000000" loext:opacity="100%" style:font-name="Liberation Sans" fo:font-size="6pt" style:font-size-asian="6pt" style:font-name-complex="Liberation Sans2" style:font-size-complex="6pt"/>
    </style:style>
    <style:style style:name="T21" style:family="text">
      <style:text-properties style:font-name="Times New Roman" fo:font-size="7pt" style:font-size-asian="7pt" style:font-name-complex="Times New Roman1" style:font-size-complex="7pt"/>
    </style:style>
    <style:style style:name="T22" style:family="text">
      <style:text-properties style:font-name="Times New Roman" fo:font-size="8pt" style:font-size-asian="8pt" style:font-name-complex="Times New Roman1" style:font-size-complex="8pt"/>
    </style:style>
    <style:style style:name="T23" style:family="text">
      <style:text-properties style:font-name="Times New Roman" fo:font-size="8.5pt" style:font-size-asian="8.5pt" style:font-name-complex="Times New Roman1" style:font-size-complex="8.5pt"/>
    </style:style>
    <style:style style:name="T24" style:family="text">
      <style:text-properties fo:color="#010302" loext:opacity="100%" style:font-name="Times New Roman" style:font-name-complex="Times New Roman1"/>
    </style:style>
    <style:style style:name="T25" style:family="text">
      <style:text-properties fo:font-size="7pt" style:font-size-asian="7pt" style:font-name-complex="Times New Roman1" style:font-size-complex="7pt"/>
    </style:style>
    <style:style style:name="T26" style:family="text">
      <style:text-properties fo:font-size="8.5pt" style:font-size-asian="8.5pt" style:font-name-complex="Times New Roman1" style:font-size-complex="8.5pt"/>
    </style:style>
    <style:style style:name="T27" style:family="text">
      <style:text-properties fo:font-size="6pt" style:font-size-asian="6pt" style:font-name-complex="Times New Roman1" style:font-size-complex="6pt"/>
    </style:style>
    <style:style style:name="fr1" style:family="graphic" style:parent-style-name="Frame">
      <style:graphic-properties fo:margin-left="0cm" fo:margin-right="0cm" fo:margin-top="0cm" fo:margin-bottom="0cm" style:vertical-pos="from-top" style:vertical-rel="paragraph" style:horizontal-pos="from-left" style:horizontal-rel="paragraph" draw:opacity="0%" fo:padding="0cm" fo:border="none" draw:wrap-influence-on-position="once-concurrent" loext:allow-overlap="false"/>
    </style:style>
    <style:style style:name="fr2" style:family="graphic" style:parent-style-name="Graphics">
      <style:graphic-properties fo:margin-left="0cm" fo:margin-right="0cm" fo:margin-top="0cm" fo:margin-bottom="0cm" style:wrap="run-through" style:number-wrapped-paragraphs="no-limit" style:vertical-pos="from-top" style:vertical-rel="paragraph" style:horizontal-pos="from-left" style:horizontal-rel="page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 draw:wrap-influence-on-position="once-concurrent" loext:allow-overlap="true" loext:decorative="false"/>
    </style:style>
    <style:style style:name="Sect1" style:family="section">
      <style:section-properties style:editable="false">
        <style:columns fo:column-count="2">
          <style:column style:rel-width="11107*" fo:start-indent="0cm" fo:end-indent="1.138cm"/>
          <style:column style:rel-width="54428*" fo:start-indent="1.138cm" fo:end-indent="0cm"/>
        </style:columns>
      </style:section-properties>
    </style:style>
    <style:style style:name="Sect2" style:family="section">
      <style:section-properties style:editable="false">
        <style:columns fo:column-count="2">
          <style:column style:rel-width="6196*" fo:start-indent="0cm" fo:end-indent="0.018cm"/>
          <style:column style:rel-width="59339*" fo:start-indent="0.018cm" fo:end-indent="0cm"/>
        </style:columns>
      </style:section-properties>
    </style:style>
    <style:style style:name="Sect3" style:family="section">
      <style:section-properties style:editable="false">
        <style:columns fo:column-count="1" fo:column-gap="0cm"/>
      </style:section-properties>
    </style:style>
    <style:style style:name="gr1" style:family="graphic">
      <style:graphic-properties draw:stroke="none" svg:stroke-width="0.004cm" svg:stroke-linecap="butt" draw:fill="solid" draw:fill-color="#000000" draw:textarea-vertical-align="top" draw:auto-grow-height="false" fo:min-height="8.573cm" fo:min-width="0.402cm" fo:padding-top="0.125cm" fo:padding-bottom="0.125cm" fo:padding-left="0.25cm" fo:padding-right="0.25cm" fo:wrap-option="wrap" loext:decorative="false" fo:margin-left="0cm" fo:margin-right="0cm" fo:margin-top="0cm" fo:margin-bottom="0cm" style:run-through="foreground" style:wrap="run-through" style:number-wrapped-paragraphs="no-limit" style:vertical-pos="from-top" style:vertical-rel="paragraph" style:horizontal-pos="from-left" style:horizontal-rel="page" draw:wrap-influence-on-position="once-concurrent" loext:allow-overlap="true" style:flow-with-text="true"/>
    </style:style>
    <style:style style:name="gr2" style:family="graphic">
      <style:graphic-properties draw:stroke="solid" svg:stroke-width="0.004cm" svg:stroke-color="#000000" draw:stroke-linejoin="miter" svg:stroke-linecap="butt" draw:fill="none" loext:fill-use-slide-background="false" draw:textarea-vertical-align="top" draw:auto-grow-height="false" fo:min-height="0cm" fo:min-width="13.227cm" fo:padding-top="0.125cm" fo:padding-bottom="0.125cm" fo:padding-left="0.25cm" fo:padding-right="0.25cm" fo:wrap-option="wrap" loext:decorative="false" fo:margin-left="0cm" fo:margin-right="0cm" fo:margin-top="0cm" fo:margin-bottom="0cm" style:run-through="foreground" style:wrap="run-through" style:number-wrapped-paragraphs="no-limit" style:vertical-pos="from-top" style:vertical-rel="paragraph" style:horizontal-pos="from-left" style:horizontal-rel="page" draw:wrap-influence-on-position="once-concurrent" loext:allow-overlap="true" style:flow-with-text="false"/>
    </style:style>
    <style:style style:name="gr3" style:family="graphic">
      <style:graphic-properties draw:stroke="solid" svg:stroke-width="0.004cm" svg:stroke-color="#000000" draw:stroke-linejoin="miter" svg:stroke-linecap="butt" draw:fill="none" loext:fill-use-slide-background="false" draw:textarea-vertical-align="top" draw:auto-grow-height="false" fo:min-height="0.28cm" fo:min-width="0cm" fo:padding-top="0.125cm" fo:padding-bottom="0.125cm" fo:padding-left="0.25cm" fo:padding-right="0.25cm" fo:wrap-option="wrap" loext:decorative="false" fo:margin-left="0cm" fo:margin-right="0cm" fo:margin-top="0cm" fo:margin-bottom="0cm" style:run-through="foreground" style:wrap="run-through" style:number-wrapped-paragraphs="no-limit" style:vertical-pos="from-top" style:vertical-rel="line" style:horizontal-pos="from-left" style:horizontal-rel="page" draw:wrap-influence-on-position="once-concurrent" loext:allow-overlap="true" style:flow-with-text="false"/>
    </style:style>
    <style:style style:name="gr4" style:family="graphic">
      <style:graphic-properties draw:stroke="solid" svg:stroke-width="0.004cm" svg:stroke-color="#000000" draw:stroke-linejoin="miter" svg:stroke-linecap="butt" draw:fill="none" loext:fill-use-slide-background="false" draw:textarea-vertical-align="top" draw:auto-grow-height="false" fo:min-height="0cm" fo:min-width="13.227cm" fo:padding-top="0.125cm" fo:padding-bottom="0.125cm" fo:padding-left="0.25cm" fo:padding-right="0.25cm" fo:wrap-option="wrap" loext:decorative="false" fo:margin-left="0cm" fo:margin-right="0cm" fo:margin-top="0cm" fo:margin-bottom="0cm" style:run-through="foreground" style:wrap="run-through" style:number-wrapped-paragraphs="no-limit" style:vertical-pos="from-top" style:vertical-rel="line" style:horizontal-pos="from-left" style:horizontal-rel="page" draw:wrap-influence-on-position="once-concurrent" loext:allow-overlap="true" style:flow-with-text="false"/>
    </style:style>
    <style:style style:name="gr5" style:family="graphic">
      <style:graphic-properties draw:stroke="solid" svg:stroke-width="0cm" svg:stroke-color="#000000" draw:stroke-linejoin="miter" svg:stroke-linecap="butt" draw:fill="none" loext:fill-use-slide-background="false" draw:textarea-vertical-align="top" draw:auto-grow-height="false" fo:min-height="0.104cm" fo:min-width="17.492cm" fo:padding-top="0.125cm" fo:padding-bottom="0.125cm" fo:padding-left="0.25cm" fo:padding-right="0.25cm" fo:wrap-option="wrap" loext:decorative="false" fo:margin-left="0cm" fo:margin-right="0cm" fo:margin-top="0cm" fo:margin-bottom="0cm" style:run-through="background" style:wrap="run-through" style:number-wrapped-paragraphs="no-limit" style:vertical-pos="from-top" style:vertical-rel="line" style:horizontal-pos="from-left" style:horizontal-rel="page" draw:wrap-influence-on-position="once-concurrent" loext:allow-overlap="true" style:flow-with-text="true"/>
    </style:style>
    <style:style style:name="gr6" style:family="graphic">
      <style:graphic-properties draw:stroke="solid" svg:stroke-width="0cm" svg:stroke-color="#000000" draw:stroke-linejoin="miter" svg:stroke-linecap="butt" draw:fill="none" loext:fill-use-slide-background="false" draw:textarea-vertical-align="top" draw:auto-grow-height="false" fo:min-height="0.81cm" fo:min-width="6.909cm" fo:padding-top="0.125cm" fo:padding-bottom="0.125cm" fo:padding-left="0.25cm" fo:padding-right="0.25cm" fo:wrap-option="wrap" loext:decorative="false" fo:margin-left="0cm" fo:margin-right="0cm" fo:margin-top="0cm" fo:margin-bottom="0cm" style:run-through="background" style:wrap="run-through" style:number-wrapped-paragraphs="no-limit" style:vertical-pos="from-top" style:vertical-rel="line" style:horizontal-pos="from-left" style:horizontal-rel="page" draw:wrap-influence-on-position="once-concurrent" loext:allow-overlap="true" style:flow-with-text="true"/>
    </style:style>
    <style:style style:name="gr7" style:family="graphic">
      <style:graphic-properties draw:stroke="solid" svg:stroke-width="0cm" svg:stroke-color="#000000" draw:stroke-linejoin="miter" svg:stroke-linecap="butt" draw:fill="none" loext:fill-use-slide-background="false" draw:textarea-vertical-align="top" draw:auto-grow-height="false" fo:min-height="0.81cm" fo:min-width="2.323cm" fo:padding-top="0.125cm" fo:padding-bottom="0.125cm" fo:padding-left="0.25cm" fo:padding-right="0.25cm" fo:wrap-option="wrap" loext:decorative="false" fo:margin-left="0cm" fo:margin-right="0cm" fo:margin-top="0cm" fo:margin-bottom="0cm" style:run-through="background" style:wrap="run-through" style:number-wrapped-paragraphs="no-limit" style:vertical-pos="from-top" style:vertical-rel="line" style:horizontal-pos="from-left" style:horizontal-rel="page" draw:wrap-influence-on-position="once-concurrent" loext:allow-overlap="true" style:flow-with-text="true"/>
    </style:style>
    <style:style style:name="gr8" style:family="graphic">
      <style:graphic-properties draw:stroke="solid" svg:stroke-width="0cm" svg:stroke-color="#000000" draw:stroke-linejoin="miter" svg:stroke-linecap="butt" draw:fill="none" loext:fill-use-slide-background="false" draw:textarea-vertical-align="top" draw:auto-grow-height="false" fo:min-height="0.459cm" fo:min-width="17.492cm" fo:padding-top="0.125cm" fo:padding-bottom="0.125cm" fo:padding-left="0.25cm" fo:padding-right="0.25cm" fo:wrap-option="wrap" loext:decorative="false" fo:margin-left="0cm" fo:margin-right="0cm" fo:margin-top="0cm" fo:margin-bottom="0cm" style:run-through="background" style:wrap="run-through" style:number-wrapped-paragraphs="no-limit" style:vertical-pos="from-top" style:vertical-rel="line" style:horizontal-pos="from-left" style:horizontal-rel="page" draw:wrap-influence-on-position="once-concurrent" loext:allow-overlap="true" style:flow-with-text="true"/>
    </style:style>
    <style:style style:name="gr9" style:family="graphic">
      <style:graphic-properties draw:stroke="solid" svg:stroke-width="0cm" svg:stroke-color="#000000" draw:stroke-linejoin="miter" svg:stroke-linecap="butt" draw:fill="none" loext:fill-use-slide-background="false" draw:textarea-vertical-align="top" draw:auto-grow-height="false" fo:min-height="29.034cm" fo:min-width="1.266cm" fo:padding-top="0.125cm" fo:padding-bottom="0.125cm" fo:padding-left="0.25cm" fo:padding-right="0.25cm" fo:wrap-option="wrap" loext:decorative="false" fo:margin-left="0cm" fo:margin-right="0cm" fo:margin-top="0cm" fo:margin-bottom="0cm" style:run-through="background" style:wrap="run-through" style:number-wrapped-paragraphs="no-limit" style:vertical-pos="from-top" style:vertical-rel="paragraph" style:horizontal-pos="from-left" style:horizontal-rel="page" draw:wrap-influence-on-position="once-concurrent" loext:allow-overlap="true" style:flow-with-text="tru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section text:style-name="Sect1" text:name="TextSection">
        <text:p text:style-name="P45" loext:marker-style-name="T1"/>
        <text:p text:style-name="P43" loext:marker-style-name="T1"/>
        <text:p text:style-name="P46" loext:marker-style-name="T2"/>
        <text:p text:style-name="P46" loext:marker-style-name="T2"/>
        <text:p text:style-name="P47" loext:marker-style-name="T2"/>
        <text:p text:style-name="P55" loext:marker-style-name="T24"><text:span text:style-name="T3">Página 1 de 2</text:span><text:span text:style-name="T21"> </text:span></text:p>
        <text:p text:style-name="P46" loext:marker-style-name="T2"><draw:frame draw:style-name="fr2" draw:name="Picture 100" text:anchor-type="char" svg:x="4.283cm" svg:y="-0.3cm" svg:width="4.449cm" svg:height="2.011cm" draw:z-index="13"><draw:image xlink:href="Pictures/100000000000020D000000E042604CDD.png" xlink:type="simple" xlink:show="embed" xlink:actuate="onLoad" draw:mime-type="image/png"/></draw:frame></text:p>
        <text:p text:style-name="P46" loext:marker-style-name="T2"/>
        <text:p text:style-name="P48" loext:marker-style-name="T2"/>
        <text:p text:style-name="P57" loext:marker-style-name="T24"><text:span text:style-name="T4">Unidad administrativa de Secretaría</text:span><text:span text:style-name="T22"> </text:span><text:line-break loext:clear="all"/><text:span text:style-name="T4">Expte.: 114/2023</text:span><text:span text:style-name="T22"> </text:span></text:p>
        <text:p text:style-name="P58" loext:marker-style-name="T24"><text:span text:style-name="T5">Asunto: Junta de Gobierno Local Ordinaria</text:span><text:span text:style-name="T22"> </text:span><draw:custom-shape text:anchor-type="char" draw:z-index="14" draw:name="Freeform 101" draw:style-name="gr2" draw:text-style-name="P107" svg:width="13.727cm" svg:height="0.003cm" svg:x="4.202cm" svg:y="1.399cm"><text:p/><draw:enhanced-geometry draw:mirror-horizontal="false" draw:mirror-vertical="false" drawooo:sub-view-size="4941366 180" draw:text-areas="0 0 ?f0 ?f1" svg:viewBox="0 0 0 0" draw:type="ooxml-non-primitive" draw:enhanced-path="M 0 0 L 4941366 0 N"><draw:equation draw:name="f0" draw:formula="logwidth"/><draw:equation draw:name="f1" draw:formula="logheight"/></draw:enhanced-geometry></draw:custom-shape></text:p>
      </text:section>
      <text:section text:style-name="Sect2" text:name="Sección1">
        <text:p text:style-name="P42" loext:marker-style-name="T1"/>
        <text:p text:style-name="P43" loext:marker-style-name="T1"><draw:frame draw:style-name="fr1" draw:name="Marco1" text:anchor-type="paragraph" svg:x="0.108cm" svg:y="-4.665cm" svg:width="1.647cm" draw:z-index="15" loext:may-break-between-pages="true"><draw:text-box fo:min-height="0cm"><table:table table:name="Tabla1" table:style-name="Tabla1"><table:table-column table:style-name="Tabla1.A"/><table:table-column table:style-name="Tabla1.B"/><table:table-row table:style-name="Tabla1.1"><table:table-cell table:style-name="Tabla1.A1" table:number-columns-spanned="2" office:value-type="string"><text:p text:style-name="P1" loext:marker-style-name="T24"><text:span text:style-name="T18">DECRETO</text:span><text:span text:style-name="T25"> </text:span></text:p></table:table-cell><table:covered-table-cell/></table:table-row><table:table-row table:style-name="Tabla1.2"><table:table-cell table:style-name="Tabla1.A1" office:value-type="string"><text:p text:style-name="P41" loext:marker-style-name="T2"/></table:table-cell><table:table-cell table:style-name="Tabla1.A1" table:number-rows-spanned="2" office:value-type="string"><text:p text:style-name="P41" loext:marker-style-name="T2"/></table:table-cell></table:table-row><table:table-row table:style-name="Tabla1.3"><table:table-cell table:style-name="Tabla1.A1" office:value-type="string"><text:p text:style-name="P41" loext:marker-style-name="T2"/></table:table-cell><table:covered-table-cell table:style-name="Tabla1.B3"/></table:table-row><table:table-row table:style-name="Tabla1.4"><table:table-cell table:style-name="Tabla1.A1" office:value-type="string"><text:p text:style-name="P41" loext:marker-style-name="T2"><draw:custom-shape text:anchor-type="char" draw:z-index="16" draw:name="Freeform 1" draw:style-name="gr1" draw:text-style-name="P106" svg:width="0.902cm" svg:height="8.822cm" svg:x="0.178cm" svg:y="1.586cm"><text:p/><draw:enhanced-geometry draw:mirror-horizontal="false" draw:mirror-vertical="false" drawooo:sub-view-size="324358 3175559" draw:text-areas="0 0 ?f0 ?f1" svg:viewBox="0 0 0 0" draw:type="ooxml-non-primitive" draw:enhanced-path="M 324358 3175559 L 324358 3158643 0 3158643 0 3175559 324358 3175559 Z M 324358 3175559 M 324358 3149994 L 324358 3141714 0 3141714 0 3149994 324358 3149994 Z M 324358 3149994 M 324358 3124797 L 324358 3116517 0 3116517 0 3124797 324358 3124797 Z M 324358 3124797 M 324358 3082684 L 324358 3057119 0 3057119 0 3082684 324358 3082684 Z M 324358 3082684 M 324358 3048838 L 324358 3040558 0 3040558 0 3048838 324358 3048838 Z M 324358 3048838 M 324358 3014993 L 324358 2998077 0 2998077 0 3014993 324358 3014993 Z M 324358 3014993 M 324358 2989796 L 324358 2981160 0 2981160 0 2989796 324358 2989796 Z M 324358 2989796 M 324358 2972880 L 324358 2947683 0 2947683 0 2972880 324358 2972880 Z M 324358 2972880 M 324358 2939034 L 324358 2905201 0 2905201 0 2939034 324358 2939034 Z M 324358 2939034 M 324358 2896921 L 324358 2879992 0 2879992 0 2896921 324358 2896921 Z M 324358 2896921 M 324358 2871356 L 324358 2854795 0 2854795 0 2871356 324358 2871356 Z M 324358 2871356 M 324358 2837879 L 324358 2820962 0 2820962 0 2837879 324358 2837879 Z M 324358 2837879 M 324358 2804033 L 324358 2795397 0 2795397 0 2804033 324358 2804033 Z M 324358 2804033 M 324358 2761552 L 324358 2753284 0 2753284 0 2761552 324358 2761552 Z M 324358 2761552 M 324358 2745004 L 324358 2728074 0 2728074 0 2745004 324358 2745004 Z M 324358 2745004 M 324358 2711158 L 324358 2685593 0 2685593 0 2711158 324358 2711158 Z M 324358 2711158 M 324358 2677312 L 324358 2668677 0 2668677 0 2677312 324358 2677312 Z M 324358 2677312 M 324358 2660396 L 324358 2643480 0 2643480 0 2660396 324358 2660396 Z M 324358 2660396 M 324358 2618283 L 324358 2609634 0 2609634 0 2618283 324358 2618283 Z M 324358 2618283 M 324358 2601354 L 324358 2567521 0 2567521 0 2601354 324358 2601354 Z M 324358 2601354 M 324358 2559241 L 324358 2533675 0 2533675 0 2559241 324358 2559241 Z M 324358 2559241 M 324358 2525395 L 324358 2516759 0 2516759 0 2525395 324358 2525395 Z M 324358 2525395 M 324358 2499843 L 324358 2491563 0 2491563 0 2499843 324358 2499843 Z M 324358 2499843 M 324358 2482914 L 324358 2466353 0 2466353 0 2482914 324358 2482914 Z M 324358 2482914 M 324358 2432520 L 324358 2423871 0 2423871 0 2432520 324358 2432520 Z M 324358 2432520 M 324358 2406955 L 324358 2398674 0 2398674 0 2406955 324358 2406955 Z M 324358 2406955 M 324358 2390039 L 324358 2373478 0 2373478 0 2390039 324358 2390039 Z M 324358 2390039 M 324358 2339632 L 324358 2330996 0 2330996 0 2339632 324358 2339632 Z M 324358 2339632 M 324358 2322716 L 324358 2297164 0 2297164 0 2322716 324358 2322716 Z M 324358 2322716 M 324358 2288883 L 324358 2255037 0 2255037 0 2288883 324358 2288883 Z M 324358 2288883 M 324358 2246757 L 324358 2238121 0 2238121 0 2246757 324358 2246757 Z M 324358 2246757 M 324358 2229841 L 324358 2221192 0 2221192 0 2229841 324358 2229841 Z M 324358 2229841 M 324358 2212912 L 324358 2179079 0 2179079 0 2212912 324358 2212912 Z M 324358 2212912 M 324358 2153882 L 324358 2136953 0 2136953 0 2153882 324358 2153882 Z M 324358 2153882 M 324358 2128317 L 324358 2103120 0 2103120 0 2128317 324358 2128317 Z M 324358 2128317 M 324358 2094472 L 324358 2086204 0 2086204 0 2094472 324358 2094472 Z M 324358 2094472 M 324358 2060639 L 324358 2043722 0 2043722 0 2060639 324358 2060639 Z M 324358 2060639 M 324358 2026793 L 324358 2018157 0 2018157 0 2026793 324358 2026793 Z M 324358 2026793 M 324358 1992960 L 324358 1984680 0 1984680 0 1992960 324358 1992960 Z M 324358 1992960 M 324358 1967764 L 324358 1959115 0 1959115 0 1967764 324358 1967764 Z M 324358 1967764 M 324358 1950834 L 324358 1917002 0 1917002 0 1950834 324358 1950834 Z M 324358 1950834 M 324358 1908353 L 324358 1883156 0 1883156 0 1908353 324358 1908353 Z M 324358 1908353 M 324358 1874876 L 324358 1866240 0 1866240 0 1874876 324358 1874876 Z M 324358 1874876 M 324358 1832394 L 324358 1824114 0 1824114 0 1832394 324358 1832394 Z M 324358 1832394 M 324358 1815478 L 324358 1798561 0 1798561 0 1815478 324358 1815478 Z M 324358 1815478 M 324358 1782001 L 324358 1773352 0 1773352 0 1782001 324358 1782001 Z M 324358 1782001 M 324358 1756436 L 324358 1748155 0 1748155 0 1756436 324358 1756436 Z M 324358 1756436 M 324358 1714322 L 324358 1697393 0 1697393 0 1714322 324358 1714322 Z M 324358 1714322 M 324358 1689113 L 324358 1680477 0 1680477 0 1689113 324358 1689113 Z M 324358 1689113 M 324358 1646632 L 324358 1638364 0 1638364 0 1646632 324358 1646632 Z M 324358 1646632 M 324358 1621435 L 324358 1604518 0 1604518 0 1621435 324358 1621435 Z M 324358 1621435 M 324358 1596238 L 324358 1570673 0 1570673 0 1596238 324358 1596238 Z M 324358 1596238 M 324358 1562392 L 324358 1545476 0 1545476 0 1562392 324358 1562392 Z M 324358 1562392 M 324358 1536840 L 324358 1511643 0 1511643 0 1536840 324358 1536840 Z M 324358 1536840 M 324358 1503363 L 324358 1494714 0 1494714 0 1503363 324358 1503363 Z M 324358 1503363 M 324358 1477797 L 324358 1452601 0 1452601 0 1477797 324358 1477797 Z M 324358 1477797 M 324358 1443952 L 324358 1427036 0 1427036 0 1443952 324358 1443952 Z M 324358 1443952 M 324358 1410475 L 324358 1384922 0 1384922 0 1410475 324358 1410475 Z M 324358 1410475 M 324358 1376642 L 324358 1359713 0 1359713 0 1376642 324358 1376642 Z M 324358 1376642 M 324358 1351077 L 324358 1325880 0 1325880 0 1351077 324358 1351077 Z M 324358 1351077 M 324358 1317600 L 324358 1308963 0 1308963 0 1317600 324358 1317600 Z M 324358 1317600 M 324358 1300683 L 324358 1283754 0 1283754 0 1300683 324358 1300683 Z M 324358 1300683 M 324358 1266838 L 324358 1258202 0 1258202 0 1266838 324358 1266838 Z M 324358 1266838 M 324358 1224356 L 324358 1216076 0 1216076 0 1224356 324358 1224356 Z M 324358 1224356 M 324358 1207796 L 324358 1182243 0 1182243 0 1207796 324358 1207796 Z M 324358 1207796 M 324358 1173963 L 324358 1140117 0 1140117 0 1173963 324358 1173963 Z M 324358 1173963 M 324358 1131481 L 324358 1123201 0 1123201 0 1131481 324358 1131481 Z M 324358 1131481 M 324358 1106272 L 324358 1089355 0 1089355 0 1106272 324358 1106272 Z M 324358 1106272 M 324358 1081075 L 324358 1072439 0 1072439 0 1081075 324358 1081075 Z M 324358 1081075 M 324358 1038594 L 324358 1022033 0 1022033 0 1038594 324358 1038594 Z M 324358 1038594 M 324358 1013397 L 324358 988200 0 988200 0 1013397 324358 1013397 Z M 324358 1013397 M 324358 979564 L 324358 954354 0 954354 0 979564 324358 979564 Z M 324358 979564 M 324358 945718 L 324358 937438 0 937438 0 945718 324358 945718 Z M 324358 945718 M 324358 929158 L 324358 895312 0 895312 0 929158 324358 929158 Z M 324358 929158 M 324358 886676 L 324358 861479 0 861479 0 886676 324358 886676 Z M 324358 886676 M 324358 852843 L 324358 844563 0 844563 0 852843 324358 852843 Z M 324358 852843 M 324358 827634 L 324358 802437 0 802437 0 827634 324358 827634 Z M 324358 827634 M 324358 793801 L 324358 776872 0 776872 0 793801 324358 793801 Z M 324358 793801 M 324358 759956 L 324358 751675 0 751675 0 759956 324358 759956 Z M 324358 759956 M 324358 734759 L 324358 726478 0 726478 0 734759 324358 734759 Z M 324358 734759 M 324358 717842 L 324358 700913 0 700913 0 717842 324358 717842 Z M 324358 717842 M 324358 667080 L 324358 658800 0 658800 0 667080 324358 667080 Z M 324358 667080 M 324358 650164 L 324358 624955 0 624955 0 650164 324358 650164 Z M 324358 650164 M 324358 616674 L 324358 582841 0 582841 0 616674 324358 616674 Z M 324358 616674 M 324358 574193 L 324358 565912 0 565912 0 574193 324358 574193 Z M 324358 574193 M 324358 548996 L 324358 532079 0 532079 0 548996 324358 548996 Z M 324358 548996 M 324358 506883 L 324358 498234 0 498234 0 506883 324358 506883 Z M 324358 506883 M 324358 481318 L 324358 464401 0 464401 0 481318 324358 481318 Z M 324358 481318 M 324358 447840 L 324358 439192 0 439192 0 447840 324358 447840 Z M 324358 447840 M 324358 413995 L 324358 405359 0 405359 0 413995 324358 413995 Z M 324358 413995 M 324358 388442 L 324358 380162 0 380162 0 388442 324358 388442 Z M 324358 388442 M 324358 371514 L 324358 338036 0 338036 0 371514 324358 371514 Z M 324358 371514 M 324358 329400 L 324358 304203 0 304203 0 329400 324358 329400 Z M 324358 329400 M 324358 295555 L 324358 278638 0 278638 0 295555 324358 295555 Z M 324358 295555 M 324358 261722 L 324358 253441 0 253441 0 261722 324358 261722 Z M 324358 261722 M 324358 245161 L 324358 219596 0 219596 0 245161 324358 245161 Z M 324358 245161 M 324358 202680 L 324358 168834 0 168834 0 202680 324358 202680 Z M 324358 202680 M 324358 143637 L 324358 135357 0 135357 0 143637 324358 143637 Z M 324358 143637 M 324358 126721 L 324358 118441 0 118441 0 126721 324358 126721 Z M 324358 126721 M 324358 109792 L 324358 92876 0 92876 0 109792 324358 109792 Z M 324358 109792 M 324358 67679 L 324358 42482 0 42482 0 67679 324358 67679 Z M 324358 67679 M 324358 33833 L 324358 25553 0 25553 0 33833 324358 33833 Z M 324358 33833 M 324358 16917 L 324358 0 0 0 0 16917 324358 16917 Z M 324358 16917 M 324358 0 L 0 0 324358 0 Z M 324358 0 M 324358 0 L 0 0 324358 0 Z M 324358 0 M 324358 0 L 0 0 324358 0 Z M 324358 0 N"><draw:equation draw:name="f0" draw:formula="logwidth"/><draw:equation draw:name="f1" draw:formula="logheight"/></draw:enhanced-geometry></draw:custom-shape><draw:custom-shape text:anchor-type="char" draw:z-index="0" draw:name="Freeform 2" draw:style-name="gr9" draw:text-style-name="P107" svg:width="1.766cm" svg:height="29.283cm" svg:x="0cm" svg:y="-5.646cm"><text:p/><draw:enhanced-geometry draw:mirror-horizontal="false" draw:mirror-vertical="false" drawooo:sub-view-size="635394 10541520" draw:text-areas="0 0 ?f0 ?f1" svg:viewBox="0 0 0 0" draw:type="ooxml-non-primitive" draw:enhanced-path="M 0 10541520 M 635394 10541520 M 635394 0 M 0 0 M 0 10541520 M 0 10541520 N"><draw:equation draw:name="f0" draw:formula="logwidth"/><draw:equation draw:name="f1" draw:formula="logheight"/></draw:enhanced-geometry></draw:custom-shape></text:p></table:table-cell><table:table-cell table:style-name="Tabla1.A1" office:value-type="string"><text:p text:style-name="P41" loext:marker-style-name="T2"/></table:table-cell></table:table-row></table:table></draw:text-box></draw:frame></text:p>
        <text:p text:style-name="P46" loext:marker-style-name="T2"/>
        <text:p text:style-name="P49" loext:marker-style-name="T2"/>
        <text:p text:style-name="P99" loext:marker-style-name="T24"><draw:custom-shape text:anchor-type="char" draw:z-index="12" draw:name="Freeform 105" draw:style-name="gr3" draw:text-style-name="P107" svg:width="0.003cm" svg:height="0.53cm" svg:x="4.202cm" svg:y="0.085cm"><text:p/><draw:enhanced-geometry draw:mirror-horizontal="false" draw:mirror-vertical="false" drawooo:sub-view-size="180 190448" draw:text-areas="0 0 ?f0 ?f1" svg:viewBox="0 0 0 0" draw:type="ooxml-non-primitive" draw:enhanced-path="M 0 0 L 0 190448 N"><draw:equation draw:name="f0" draw:formula="logwidth"/><draw:equation draw:name="f1" draw:formula="logheight"/></draw:enhanced-geometry></draw:custom-shape><draw:custom-shape text:anchor-type="char" draw:z-index="10" draw:name="Freeform 106" draw:style-name="gr3" draw:text-style-name="P107" svg:width="0.003cm" svg:height="0.53cm" svg:x="17.926cm" svg:y="0.085cm"><text:p/><draw:enhanced-geometry draw:mirror-horizontal="false" draw:mirror-vertical="false" drawooo:sub-view-size="180 190448" draw:text-areas="0 0 ?f0 ?f1" svg:viewBox="0 0 0 0" draw:type="ooxml-non-primitive" draw:enhanced-path="M 0 0 L 0 190448 N"><draw:equation draw:name="f0" draw:formula="logwidth"/><draw:equation draw:name="f1" draw:formula="logheight"/></draw:enhanced-geometry></draw:custom-shape><text:span text:style-name="T6">Extracto: Convocar sesión de Junta de Gobierno Local Ordinaria para el día 18/10/2023.</text:span><text:span text:style-name="T23"> </text:span></text:p>
        <text:p text:style-name="P102" loext:marker-style-name="T24"><draw:custom-shape text:anchor-type="char" draw:z-index="11" draw:name="Freeform 107" draw:style-name="gr4" draw:text-style-name="P107" svg:width="13.727cm" svg:height="0.003cm" svg:x="4.202cm" svg:y="-0.085cm"><text:p/><draw:enhanced-geometry draw:mirror-horizontal="false" draw:mirror-vertical="false" drawooo:sub-view-size="4941366 180" draw:text-areas="0 0 ?f0 ?f1" svg:viewBox="0 0 0 0" draw:type="ooxml-non-primitive" draw:enhanced-path="M 0 0 L 4941366 0 N"><draw:equation draw:name="f0" draw:formula="logwidth"/><draw:equation draw:name="f1" draw:formula="logheight"/></draw:enhanced-geometry></draw:custom-shape><text:span text:style-name="T7">E</text:span><text:span text:style-name="T8">n </text:span><text:span text:style-name="T7">us</text:span><text:span text:style-name="T10">o <text:s/></text:span><text:span text:style-name="T7">d</text:span><text:span text:style-name="T11">e </text:span><text:span text:style-name="T7">la</text:span><text:span text:style-name="T12">s <text:s/></text:span><text:span text:style-name="T7">atribucione</text:span><text:span text:style-name="T8">s </text:span><text:span text:style-name="T7">qu</text:span><text:span text:style-name="T11">e </text:span><text:span text:style-name="T7">m</text:span><text:span text:style-name="T11">e </text:span><text:span text:style-name="T7">confier</text:span><text:span text:style-name="T11">e </text:span><text:span text:style-name="T7">e</text:span><text:span text:style-name="T8">l </text:span><text:span text:style-name="T7">artícul</text:span><text:span text:style-name="T10">o <text:s/></text:span><text:span text:style-name="T7">21.1.c</text:span><text:span text:style-name="T11">) </text:span><text:span text:style-name="T7">Le</text:span><text:span text:style-name="T8">y </text:span><text:span text:style-name="T7">7/1985</text:span><text:span text:style-name="T10">, <text:s/></text:span><text:span text:style-name="T7">d</text:span><text:span text:style-name="T10">e <text:s/></text:span><text:span text:style-name="T8">2 </text:span><text:span text:style-name="T7">d</text:span><text:span text:style-name="T11">e </text:span><text:span text:style-name="T7">abril,</text:span><text:span text:style-name="T23"> </text:span><text:line-break loext:clear="all"/><text:span text:style-name="T7">Reguladora de las Bases del Régimen Local, en orden a convocar y presidir las sesiones de la Junta de</text:span><text:span text:style-name="T23"> </text:span><text:span text:style-name="T7">Gobierno Local, y en cumplimiento de lo preceptuado en los artículos 87 y siguientes de la Ley 7/2015,</text:span><text:span text:style-name="T23"> </text:span></text:p>
        <text:p text:style-name="P105" loext:marker-style-name="T24"><text:span text:style-name="T7">de 1 de abril, de los municipio</text:span><text:span text:style-name="T8">s </text:span><text:span text:style-name="T7">de Canarias y artículos 69, 106 y disposición transitoria única del</text:span><text:span text:style-name="T23"> </text:span><text:line-break loext:clear="all"/><text:span text:style-name="T7">Reglamento Orgánico Municipal, </text:span><text:span text:style-name="T6">HE RESUELTO:</text:span><text:span text:style-name="T23"> </text:span></text:p>
        <text:p text:style-name="P103" loext:marker-style-name="T24"><text:span text:style-name="T7">Convoca</text:span><text:span text:style-name="T14">r </text:span><text:span text:style-name="T6">sesión de Junta de Gobierno Local Ordinari</text:span><text:span text:style-name="T15">a <text:s/></text:span><text:span text:style-name="T7">de este Ayuntamiento que tendrá</text:span><text:span text:style-name="T23"> </text:span><text:line-break loext:clear="all"/><text:span text:style-name="T7">lugar en Casas Consistoriales de Mogán de este Ilustre Ayuntamiento de Mogán, el día</text:span><text:span text:style-name="T16"> </text:span><text:span text:style-name="T6">18/10/2023 </text:span><text:span text:style-name="T7">a las</text:span><text:span text:style-name="T23"> </text:span></text:p>
        <text:p text:style-name="P105" loext:marker-style-name="T24"><text:span text:style-name="T6">09:00:00</text:span><text:span text:style-name="T7">, en </text:span><text:span text:style-name="T6">primera convocatoria</text:span><text:span text:style-name="T7">, y en caso de no haber cuórum suficiente, se celebrará </text:span><text:span text:style-name="T6">en segunda</text:span><text:span text:style-name="T23"> </text:span><text:span text:style-name="T6">convocatori</text:span><text:span text:style-name="T9">a </text:span><text:span text:style-name="T6">un</text:span><text:span text:style-name="T9">a </text:span><text:span text:style-name="T6">hor</text:span><text:span text:style-name="T9">a </text:span><text:span text:style-name="T6">má</text:span><text:span text:style-name="T13">s <text:s/></text:span><text:span text:style-name="T6">tarde</text:span><text:span text:style-name="T8">, </text:span><text:span text:style-name="T7">d</text:span><text:span text:style-name="T11">e </text:span><text:span text:style-name="T7">conformida</text:span><text:span text:style-name="T11">d </text:span><text:span text:style-name="T7">co</text:span><text:span text:style-name="T10">n <text:s/></text:span><text:span text:style-name="T7">l</text:span><text:span text:style-name="T10">o <text:s/></text:span><text:span text:style-name="T7">establecid</text:span><text:span text:style-name="T10">o <text:s/></text:span><text:span text:style-name="T7">e</text:span><text:span text:style-name="T11">n </text:span><text:span text:style-name="T7">e</text:span><text:span text:style-name="T8">l </text:span><text:span text:style-name="T7">artícul</text:span><text:span text:style-name="T11">o </text:span><text:span text:style-name="T7">113.1.c</text:span><text:span text:style-name="T11">) </text:span><text:span text:style-name="T7">del</text:span><text:span text:style-name="T23"> </text:span><text:line-break loext:clear="all"/><text:span text:style-name="T7">Reglamento de Organización, Funcionamiento y Régimen Jurídico de las Entidades Locales, aprobado</text:span><text:span text:style-name="T23"> </text:span></text:p>
        <text:p text:style-name="P100" loext:marker-style-name="T24"><text:span text:style-name="T7">por Real Decreto número 2568/1986, de 28 de noviembre, para tratar los siguientes asuntos:</text:span><text:span text:style-name="T23"> </text:span></text:p>
        <text:p text:style-name="P101" loext:marker-style-name="T24"><text:span text:style-name="T17">ORDEN DEL DÍA</text:span><text:span text:style-name="T23"> </text:span></text:p>
        <text:p text:style-name="P46" loext:marker-style-name="T2"/>
        <text:p text:style-name="P46" loext:marker-style-name="T2"><draw:frame draw:style-name="fr1" draw:name="Marco2" text:anchor-type="paragraph" svg:x="2.081cm" svg:y="-0.116cm" svg:width="13.686cm" draw:z-index="17" loext:may-break-between-pages="true"><draw:text-box fo:min-height="0cm"><table:table table:name="Tabla2" table:style-name="Tabla2"><table:table-column table:style-name="Tabla2.A"/><table:table-column table:style-name="Tabla2.B"/><table:table-row table:style-name="Tabla2.1"><table:table-cell table:style-name="Tabla2.A1" office:value-type="string"><text:p text:style-name="P2" loext:marker-style-name="T24"><text:span text:style-name="T6">PUNTO</text:span><text:span text:style-name="T26"> </text:span></text:p></table:table-cell><table:table-cell table:style-name="Tabla2.A1" office:value-type="string"><text:p text:style-name="P3" loext:marker-style-name="T24"><text:span text:style-name="T6">DESCRIPCIÓN</text:span><text:span text:style-name="T26"> </text:span></text:p></table:table-cell></table:table-row><table:table-row table:style-name="Tabla2.2"><table:table-cell table:style-name="Tabla2.A1" office:value-type="string"><text:p text:style-name="P9" loext:marker-style-name="T24"><text:span text:style-name="T7">1</text:span><text:span text:style-name="T26"> </text:span></text:p></table:table-cell><table:table-cell table:style-name="Tabla2.A1" office:value-type="string"><text:p text:style-name="P10" loext:marker-style-name="T24"><text:span text:style-name="T7">Expte. 13127/2023. Abono de noches y domingos realizados por los miembros de la</text:span><text:span text:style-name="T26"> </text:span></text:p><text:p text:style-name="P11" loext:marker-style-name="T24"><text:span text:style-name="T7">policía local de Mogán (septiembre 2023) <text:s/></text:span></text:p></table:table-cell></table:table-row><table:table-row table:style-name="Tabla2.3"><table:table-cell table:style-name="Tabla2.A1" office:value-type="string"><text:p text:style-name="P15" loext:marker-style-name="T24"><text:span text:style-name="T7">2</text:span><text:span text:style-name="T26"> </text:span></text:p></table:table-cell><table:table-cell table:style-name="Tabla2.A1" office:value-type="string"><text:p text:style-name="P17" loext:marker-style-name="T24"><text:span text:style-name="T7">Expte. 13556/2023. Aprobación de Facturas y Reconocimiento de Obligaciones (JGL</text:span><text:span text:style-name="T26"> </text:span></text:p><text:p text:style-name="P12" loext:marker-style-name="T24"><text:span text:style-name="T7">17/10/2023) <text:s/></text:span></text:p></table:table-cell></table:table-row><table:table-row table:style-name="Tabla2.4"><table:table-cell table:style-name="Tabla2.A1" office:value-type="string"><text:p text:style-name="P16" loext:marker-style-name="T24"><text:span text:style-name="T7">3</text:span><text:span text:style-name="T26"> </text:span></text:p></table:table-cell><table:table-cell table:style-name="Tabla2.A1" office:value-type="string"><text:p text:style-name="P18" loext:marker-style-name="T24"><text:span text:style-name="T7">Expte. 8743/2023. Propuesta para la imposición de una sanción a D. *******************</text:span><text:span text:style-name="T26"> </text:span></text:p><text:p text:style-name="P22" loext:marker-style-name="T24"><text:span text:style-name="T7">****************, por importe de 2.501 euros por la comisión de una infracción Grave en</text:span><text:span text:style-name="T26"> </text:span><text:span text:style-name="T7">materia de Publicidad en el Término Municipal de Mogán, según recoge la Ordenanza</text:span><text:span text:style-name="T26"> </text:span><text:span text:style-name="T7">publicada en el BOP nº39, de fecha 25-03-2015. <text:s/></text:span></text:p></table:table-cell></table:table-row><table:table-row table:style-name="Tabla2.5"><table:table-cell table:style-name="Tabla2.A1" office:value-type="string"><text:p text:style-name="P16" loext:marker-style-name="T24"><text:span text:style-name="T7">4</text:span><text:span text:style-name="T26"> </text:span></text:p></table:table-cell><table:table-cell table:style-name="Tabla2.A1" office:value-type="string"><text:p text:style-name="P19" loext:marker-style-name="T24"><text:span text:style-name="T7">Expte</text:span><text:span text:style-name="T12">. <text:s/></text:span><text:span text:style-name="T7">8744/2023</text:span><text:span text:style-name="T12">. <text:s/></text:span><text:span text:style-name="T7">Propuest</text:span><text:span text:style-name="T10">a <text:s/></text:span><text:span text:style-name="T7">par</text:span><text:span text:style-name="T10">a <text:s/></text:span><text:span text:style-name="T7">l</text:span><text:span text:style-name="T10">a <text:s/></text:span><text:span text:style-name="T7">imposició</text:span><text:span text:style-name="T10">n <text:s/></text:span><text:span text:style-name="T7">d</text:span><text:span text:style-name="T10">e <text:s/></text:span><text:span text:style-name="T7">un</text:span><text:span text:style-name="T10">a <text:s/></text:span><text:span text:style-name="T7">sanció</text:span><text:span text:style-name="T10">n <text:s/>a <text:s/></text:span><text:span text:style-name="T7">D</text:span><text:span text:style-name="T11">. </text:span><text:span text:style-name="T7">******</text:span><text:span text:style-name="T26"> </text:span></text:p><text:p text:style-name="P23" loext:marker-style-name="T24"><text:span text:style-name="T7">*****************, por importe de 2.501 euros por la comisión de una infracción Grave en</text:span><text:span text:style-name="T26"> </text:span><text:span text:style-name="T7">materia de Publicidad en el Término Municipal de Mogán, según recoge la Ordenanza</text:span><text:span text:style-name="T26"> </text:span><text:span text:style-name="T7">publicada en el BOP nº39, de fecha 25-03-2015. <text:s/></text:span></text:p></table:table-cell></table:table-row><table:table-row table:style-name="Tabla2.4"><table:table-cell table:style-name="Tabla2.A1" office:value-type="string"><text:p text:style-name="P16" loext:marker-style-name="T24"><text:span text:style-name="T7">5</text:span><text:span text:style-name="T26"> </text:span></text:p></table:table-cell><table:table-cell table:style-name="Tabla2.A1" office:value-type="string"><text:p text:style-name="P18" loext:marker-style-name="T24"><text:span text:style-name="T7">Expte. 8745/2023. Propuesta para la imposición de una sanción a D. *******************</text:span><text:span text:style-name="T26"> </text:span></text:p><text:p text:style-name="P28" loext:marker-style-name="T24"><text:span text:style-name="T7">**********************, por importe de 3.750 euros por la comisión de una infracción</text:span><text:span text:style-name="T26"> </text:span><text:span text:style-name="T7">Grave en materia de Publicidad en el Término Municipal de Mogán, según recoge la</text:span><text:span text:style-name="T26"> </text:span><text:span text:style-name="T7">Ordenanza publicada en el BOP nº39, de fecha 25-03-2015. <text:s/></text:span></text:p></table:table-cell></table:table-row><table:table-row table:style-name="Tabla2.7"><table:table-cell table:style-name="Tabla2.A1" office:value-type="string"><text:p text:style-name="P34" loext:marker-style-name="T24"><text:span text:style-name="T7">6</text:span><text:span text:style-name="T26"> </text:span><text:line-break loext:clear="all"/></text:p></table:table-cell><table:table-cell table:style-name="Tabla2.A1" office:value-type="string"><text:p text:style-name="P29" loext:marker-style-name="T24"><text:span text:style-name="T7">Expte. 567/2022. Propuesta aprobación del Plan de Seguridad y Salud de la obra</text:span><text:span text:style-name="T26"> </text:span><text:span text:style-name="T7">"CREACIÓ</text:span><text:span text:style-name="T12">N <text:s/></text:span><text:span text:style-name="T7">D</text:span><text:span text:style-name="T12">E <text:s/></text:span><text:span text:style-name="T7">ÁRE</text:span><text:span text:style-name="T12">A <text:s/></text:span><text:span text:style-name="T7">D</text:span><text:span text:style-name="T12">E <text:s/></text:span><text:span text:style-name="T7">DESCANS</text:span><text:span text:style-name="T10">O <text:s/>- <text:s/></text:span><text:span text:style-name="T7">ALBERGU</text:span><text:span text:style-name="T12">E <text:s/></text:span><text:span text:style-name="T7">E</text:span><text:span text:style-name="T12">N <text:s/></text:span><text:span text:style-name="T7">BARRANQUILLO</text:span><text:span text:style-name="T26"> </text:span></text:p><text:p text:style-name="P30" loext:marker-style-name="T24"><text:span text:style-name="T7">ANDRÉS, T. M. DE MOGÁN"</text:span><text:span text:style-name="T10">, <text:s/></text:span><text:span text:style-name="T7">actuació</text:span><text:span text:style-name="T10">n <text:s/></text:span><text:span text:style-name="T7">incluid</text:span><text:span text:style-name="T10">a <text:s/></text:span><text:span text:style-name="T7">e</text:span><text:span text:style-name="T10">n <text:s/></text:span><text:span text:style-name="T7">e</text:span><text:span text:style-name="T12">l <text:s/></text:span><text:span text:style-name="T7">"Pla</text:span><text:span text:style-name="T10">n <text:s/></text:span><text:span text:style-name="T7">d</text:span><text:span text:style-name="T10">e <text:s/></text:span><text:span text:style-name="T7">Sostenibilidad</text:span><text:span text:style-name="T26"> </text:span><text:line-break loext:clear="all"/><text:span text:style-name="T7">Turística en Destino (PSTD): Mar, Montaña y Cielo", dentro del Eje 4. Competitividad -</text:span><text:span text:style-name="T26"> </text:span><text:span text:style-name="T7">Actuación 1 1 : Tamaranae. Desde el interior de Mogán hasta las estrellas. Ref.: 22-</text:span><text:span text:style-name="T26"> </text:span></text:p><text:p text:style-name="P13" loext:marker-style-name="T24"><text:span text:style-name="T7">OBR-03. <text:s/></text:span></text:p></table:table-cell></table:table-row><table:table-row table:style-name="Tabla2.8"><table:table-cell table:style-name="Tabla2.A1" office:value-type="string"><text:p text:style-name="P9" loext:marker-style-name="T24"><text:span text:style-name="T7">7</text:span><text:span text:style-name="T26"> </text:span></text:p></table:table-cell><table:table-cell table:style-name="Tabla2.A1" office:value-type="string"><text:p text:style-name="P10" loext:marker-style-name="T24"><text:span text:style-name="T7">Expte. 566/2022. Propuesta aprobación del Plan de Seguridad y Salud de la obra</text:span><text:span text:style-name="T26"> </text:span></text:p><text:p text:style-name="P31" loext:marker-style-name="T24"><text:span text:style-name="T7">"CREACIÓN DE ÁREA DE DESCANSO - ALBERGUE EN VENEGUERA, T. M. DE</text:span><text:span text:style-name="T26"> </text:span><text:span text:style-name="T7">MOGÁN", actuación incluida en el "Pla</text:span><text:span text:style-name="T10">n <text:s/></text:span><text:span text:style-name="T7">d</text:span><text:span text:style-name="T10">e <text:s/></text:span><text:span text:style-name="T7">Sostenibilida</text:span><text:span text:style-name="T10">d <text:s/></text:span><text:span text:style-name="T7">Turístic</text:span><text:span text:style-name="T10">a <text:s/></text:span><text:span text:style-name="T7">e</text:span><text:span text:style-name="T10">n <text:s/></text:span><text:span text:style-name="T7">Destino</text:span><text:span text:style-name="T26"> </text:span><text:line-break loext:clear="all"/><text:span text:style-name="T7">(PSTD): Mar, Montaña y Cielo", dentro del Eje 4. Competitividad - Actuación 1 1 :</text:span><text:span text:style-name="T26"> </text:span><text:span text:style-name="T7">Tamaranae. Desde el interior de Mogán hasta las estrellas. Ref.: 22-OBR-02. <text:s/></text:span></text:p></table:table-cell></table:table-row><table:table-row table:style-name="Tabla2.9"><table:table-cell table:style-name="Tabla2.A1" office:value-type="string"><text:p text:style-name="P15" loext:marker-style-name="T24"><text:span text:style-name="T7">8</text:span><text:span text:style-name="T26"> </text:span></text:p></table:table-cell><table:table-cell table:style-name="Tabla2.A1" office:value-type="string"><text:p text:style-name="P20" loext:marker-style-name="T24"><text:span text:style-name="T7">Expte. 566/2022. Propuesta aprobación del PLAN DE GESTION DE RESIDUOS de la</text:span><text:span text:style-name="T26"> </text:span></text:p><text:p text:style-name="P32" loext:marker-style-name="T24"><text:span text:style-name="T7">obra "CREACIÓN DE ÁREA DE DESCANSO - ALBERGUE EN VENEGUERA, T. M.</text:span><text:span text:style-name="T26"> </text:span><text:span text:style-name="T7">DE MOGÁN", actuación incluida en el "Plan de Sostenibilidad Turística en Destino</text:span><text:span text:style-name="T26"> </text:span><text:span text:style-name="T7">(PSTD): Mar, Montaña y Cielo", dentro del Eje 4. Competitividad - Actuación 1 1 :</text:span><text:span text:style-name="T26"> </text:span><text:span text:style-name="T7">Tamaranae. Desde el interior de Mogán hasta las estrellas. Ref.: 22-OBR-02. <text:s/></text:span></text:p></table:table-cell></table:table-row></table:table></draw:text-box></draw:frame></text:p>
        <text:p text:style-name="P46" loext:marker-style-name="T2"/>
        <text:p text:style-name="P46" loext:marker-style-name="T2"/>
        <text:p text:style-name="P46" loext:marker-style-name="T2"/>
        <text:p text:style-name="P46" loext:marker-style-name="T2"/>
        <text:p text:style-name="P46" loext:marker-style-name="T2"/>
        <text:p text:style-name="P46" loext:marker-style-name="T2"/>
        <text:p text:style-name="P46" loext:marker-style-name="T2"/>
        <text:p text:style-name="P46" loext:marker-style-name="T2"/>
        <text:p text:style-name="P46" loext:marker-style-name="T2"/>
        <text:p text:style-name="P46" loext:marker-style-name="T2"/>
        <text:p text:style-name="P46" loext:marker-style-name="T2"/>
        <text:p text:style-name="P46" loext:marker-style-name="T2"/>
        <text:p text:style-name="P46" loext:marker-style-name="T2"/>
        <text:p text:style-name="P46" loext:marker-style-name="T2"/>
        <text:p text:style-name="P46" loext:marker-style-name="T2"/>
        <text:p text:style-name="P46" loext:marker-style-name="T2"/>
        <text:p text:style-name="P46" loext:marker-style-name="T2"/>
        <text:p text:style-name="P46" loext:marker-style-name="T2"/>
        <text:p text:style-name="P46" loext:marker-style-name="T2"/>
        <text:p text:style-name="P46" loext:marker-style-name="T2"/>
        <text:p text:style-name="P46" loext:marker-style-name="T2"/>
        <text:p text:style-name="P46" loext:marker-style-name="T2"/>
        <text:p text:style-name="P46" loext:marker-style-name="T2"/>
        <text:p text:style-name="P46" loext:marker-style-name="T2"/>
        <text:p text:style-name="P46" loext:marker-style-name="T2"/>
        <text:p text:style-name="P50" loext:marker-style-name="T2"/>
        <text:p text:style-name="P46" loext:marker-style-name="T2"/>
        <text:p text:style-name="P46" loext:marker-style-name="T2"/>
        <text:p text:style-name="P46" loext:marker-style-name="T2"/>
        <text:p text:style-name="P46" loext:marker-style-name="T2"/>
        <text:p text:style-name="P51" loext:marker-style-name="T2"/>
        <text:p text:style-name="P42" loext:marker-style-name="T1"/>
        <text:p text:style-name="P42" loext:marker-style-name="T1"><draw:frame draw:style-name="fr1" draw:name="Marco3" text:anchor-type="paragraph" svg:x="0.108cm" svg:y="-0.018cm" svg:width="17.84cm" draw:z-index="18" loext:may-break-between-pages="true"><draw:text-box fo:min-height="0cm"><table:table table:name="Tabla3" table:style-name="Tabla3"><table:table-column table:style-name="Tabla3.A"/><table:table-column table:style-name="Tabla3.B"/><table:table-column table:style-name="Tabla3.C"/><table:table-row table:style-name="Tabla3.1"><table:table-cell table:style-name="Tabla3.A1" office:value-type="string"><text:p text:style-name="P4" loext:marker-style-name="T24"><draw:custom-shape text:anchor-type="char" draw:z-index="1" draw:name="Freeform 3" draw:style-name="gr5" draw:text-style-name="P107" svg:width="17.992cm" svg:height="0.354cm" svg:x="0cm" svg:y="0.058cm"><text:p/><draw:enhanced-geometry draw:mirror-horizontal="false" draw:mirror-vertical="false" drawooo:sub-view-size="6477114 126721" draw:text-areas="0 0 ?f0 ?f1" svg:viewBox="0 0 0 0" draw:type="ooxml-non-primitive" draw:enhanced-path="M 0 126721 M 6477114 126721 M 6477114 0 M 0 0 M 0 126721 M 0 126721 N"><draw:equation draw:name="f0" draw:formula="logwidth"/><draw:equation draw:name="f1" draw:formula="logheight"/></draw:enhanced-geometry></draw:custom-shape><draw:custom-shape text:anchor-type="char" draw:z-index="4" draw:name="Freeform 6" draw:style-name="gr6" draw:text-style-name="P107" svg:width="7.409cm" svg:height="1.059cm" svg:x="7.763cm" svg:y="0.058cm"><text:p/><draw:enhanced-geometry draw:mirror-horizontal="false" draw:mirror-vertical="false" drawooo:sub-view-size="2666886 381241" draw:text-areas="0 0 ?f0 ?f1" svg:viewBox="0 0 0 0" draw:type="ooxml-non-primitive" draw:enhanced-path="M 0 381241 M 2666886 381241 M 2666886 0 M 0 0 M 0 381241 M 0 381241 N"><draw:equation draw:name="f0" draw:formula="logwidth"/><draw:equation draw:name="f1" draw:formula="logheight"/></draw:enhanced-geometry></draw:custom-shape><text:span text:style-name="T19">Documento firmado por:</text:span><text:span text:style-name="T25"> </text:span></text:p></table:table-cell><table:table-cell table:style-name="Tabla3.A1" office:value-type="string"><text:p text:style-name="P5" loext:marker-style-name="T24"><draw:custom-shape text:anchor-type="char" draw:z-index="3" draw:name="Freeform 5" draw:style-name="gr7" draw:text-style-name="P107" svg:width="2.823cm" svg:height="1.059cm" svg:x="7.408cm" svg:y="0.058cm"><text:p/><draw:enhanced-geometry draw:mirror-horizontal="false" draw:mirror-vertical="false" drawooo:sub-view-size="1015910 381241" draw:text-areas="0 0 ?f0 ?f1" svg:viewBox="0 0 0 0" draw:type="ooxml-non-primitive" draw:enhanced-path="M 0 381241 M 1015910 381241 M 1015910 0 M 0 0 M 0 381241 M 0 381241 N"><draw:equation draw:name="f0" draw:formula="logwidth"/><draw:equation draw:name="f1" draw:formula="logheight"/></draw:enhanced-geometry></draw:custom-shape><text:span text:style-name="T19">Cargo:</text:span><text:span text:style-name="T25"> </text:span></text:p></table:table-cell><table:table-cell table:style-name="Tabla3.A1" office:value-type="string"><text:p text:style-name="P6" loext:marker-style-name="T24"><text:span text:style-name="T19">Fecha/hora:</text:span><text:span text:style-name="T25"> </text:span></text:p></table:table-cell></table:table-row><table:table-row table:style-name="Tabla3.2"><table:table-cell table:style-name="Tabla3.A1" office:value-type="string"><text:p text:style-name="P35" loext:marker-style-name="T24"><draw:custom-shape text:anchor-type="char" draw:z-index="2" draw:name="Freeform 4" draw:style-name="gr8" draw:text-style-name="P107" svg:width="17.992cm" svg:height="0.708cm" svg:x="0cm" svg:y="-0.002cm"><text:p/><draw:enhanced-geometry draw:mirror-horizontal="false" draw:mirror-vertical="false" drawooo:sub-view-size="6477114 254520" draw:text-areas="0 0 ?f0 ?f1" svg:viewBox="0 0 0 0" draw:type="ooxml-non-primitive" draw:enhanced-path="M 0 254520 M 6477114 254520 M 6477114 0 M 0 0 M 0 254520 M 0 254520 N"><draw:equation draw:name="f0" draw:formula="logwidth"/><draw:equation draw:name="f1" draw:formula="logheight"/></draw:enhanced-geometry></draw:custom-shape><text:span text:style-name="T20">ONALIA BUENO GARCIA (AYUNTAMIENTO DE MOGAN)</text:span><text:span text:style-name="T27"> </text:span></text:p><text:p text:style-name="P36" loext:marker-style-name="T24"><text:span text:style-name="T20">DAVID CHAO CASTRO</text:span><text:span text:style-name="T27"> </text:span></text:p></table:table-cell><table:table-cell table:style-name="Tabla3.A1" office:value-type="string"><text:p text:style-name="P37" loext:marker-style-name="T24"><text:span text:style-name="T20">Alcaldesa-Presidenta</text:span><text:span text:style-name="T27"> </text:span></text:p><text:p text:style-name="P38" loext:marker-style-name="T24"><text:span text:style-name="T20">Secretario General Accidental</text:span><text:span text:style-name="T27"> </text:span></text:p></table:table-cell><table:table-cell table:style-name="Tabla3.A1" office:value-type="string"><text:p text:style-name="P39" loext:marker-style-name="T24"><text:span text:style-name="T20">17/10/2023 08:05</text:span><text:span text:style-name="T27"> </text:span></text:p><text:p text:style-name="P40" loext:marker-style-name="T24"><text:span text:style-name="T20">17/10/2023 08:16</text:span><text:span text:style-name="T27"> </text:span></text:p></table:table-cell></table:table-row></table:table></draw:text-box></draw:frame></text:p>
      </text:section>
      <text:section text:style-name="Sect2" text:name="Sección2">
        <text:p text:style-name="P44" loext:marker-style-name="T1"/>
        <text:p text:style-name="P43" loext:marker-style-name="T1"><draw:frame draw:style-name="fr1" draw:name="Marco4" text:anchor-type="paragraph" svg:x="0.108cm" svg:y="0.175cm" svg:width="1.647cm" draw:z-index="19" loext:may-break-between-pages="true"><draw:text-box fo:min-height="0cm"><table:table table:name="Tabla4" table:style-name="Tabla4"><table:table-column table:style-name="Tabla4.A"/><table:table-column table:style-name="Tabla4.B"/><table:table-row table:style-name="Tabla4.1"><table:table-cell table:style-name="Tabla4.A1" table:number-columns-spanned="2" office:value-type="string"><text:p text:style-name="P1" loext:marker-style-name="T24"><text:span text:style-name="T18">DECRETO</text:span><text:span text:style-name="T25"> </text:span></text:p></table:table-cell><table:covered-table-cell/></table:table-row><table:table-row table:style-name="Tabla4.2"><table:table-cell table:style-name="Tabla4.A1" office:value-type="string"><text:p text:style-name="P41" loext:marker-style-name="T2"/></table:table-cell><table:table-cell table:style-name="Tabla4.A1" table:number-rows-spanned="2" office:value-type="string"><text:p text:style-name="P41" loext:marker-style-name="T2"/></table:table-cell></table:table-row><table:table-row table:style-name="Tabla4.3"><table:table-cell table:style-name="Tabla4.A1" office:value-type="string"><text:p text:style-name="P41" loext:marker-style-name="T2"/></table:table-cell><table:covered-table-cell table:style-name="Tabla4.B3"/></table:table-row><table:table-row table:style-name="Tabla4.4"><table:table-cell table:style-name="Tabla4.A1" office:value-type="string"><text:p text:style-name="P41" loext:marker-style-name="T2"><draw:custom-shape text:anchor-type="char" draw:z-index="20" draw:name="Freeform 7" draw:style-name="gr1" draw:text-style-name="P106" svg:width="0.902cm" svg:height="8.822cm" svg:x="0.178cm" svg:y="1.586cm"><text:p/><draw:enhanced-geometry draw:mirror-horizontal="false" draw:mirror-vertical="false" drawooo:sub-view-size="324358 3175559" draw:text-areas="0 0 ?f0 ?f1" svg:viewBox="0 0 0 0" draw:type="ooxml-non-primitive" draw:enhanced-path="M 324358 3175559 L 324358 3158643 0 3158643 0 3175559 324358 3175559 Z M 324358 3175559 M 324358 3149994 L 324358 3141714 0 3141714 0 3149994 324358 3149994 Z M 324358 3149994 M 324358 3124797 L 324358 3116517 0 3116517 0 3124797 324358 3124797 Z M 324358 3124797 M 324358 3082684 L 324358 3057119 0 3057119 0 3082684 324358 3082684 Z M 324358 3082684 M 324358 3048838 L 324358 3040558 0 3040558 0 3048838 324358 3048838 Z M 324358 3048838 M 324358 3014993 L 324358 2998077 0 2998077 0 3014993 324358 3014993 Z M 324358 3014993 M 324358 2989796 L 324358 2981160 0 2981160 0 2989796 324358 2989796 Z M 324358 2989796 M 324358 2972880 L 324358 2947683 0 2947683 0 2972880 324358 2972880 Z M 324358 2972880 M 324358 2939034 L 324358 2905201 0 2905201 0 2939034 324358 2939034 Z M 324358 2939034 M 324358 2896921 L 324358 2879992 0 2879992 0 2896921 324358 2896921 Z M 324358 2896921 M 324358 2871356 L 324358 2854795 0 2854795 0 2871356 324358 2871356 Z M 324358 2871356 M 324358 2837879 L 324358 2820962 0 2820962 0 2837879 324358 2837879 Z M 324358 2837879 M 324358 2804033 L 324358 2795397 0 2795397 0 2804033 324358 2804033 Z M 324358 2804033 M 324358 2761552 L 324358 2753284 0 2753284 0 2761552 324358 2761552 Z M 324358 2761552 M 324358 2745004 L 324358 2728074 0 2728074 0 2745004 324358 2745004 Z M 324358 2745004 M 324358 2711158 L 324358 2685593 0 2685593 0 2711158 324358 2711158 Z M 324358 2711158 M 324358 2677312 L 324358 2668677 0 2668677 0 2677312 324358 2677312 Z M 324358 2677312 M 324358 2660396 L 324358 2643480 0 2643480 0 2660396 324358 2660396 Z M 324358 2660396 M 324358 2618283 L 324358 2609634 0 2609634 0 2618283 324358 2618283 Z M 324358 2618283 M 324358 2601354 L 324358 2567521 0 2567521 0 2601354 324358 2601354 Z M 324358 2601354 M 324358 2559241 L 324358 2533675 0 2533675 0 2559241 324358 2559241 Z M 324358 2559241 M 324358 2525395 L 324358 2516759 0 2516759 0 2525395 324358 2525395 Z M 324358 2525395 M 324358 2499843 L 324358 2491563 0 2491563 0 2499843 324358 2499843 Z M 324358 2499843 M 324358 2482914 L 324358 2466353 0 2466353 0 2482914 324358 2482914 Z M 324358 2482914 M 324358 2432520 L 324358 2423871 0 2423871 0 2432520 324358 2432520 Z M 324358 2432520 M 324358 2406955 L 324358 2398674 0 2398674 0 2406955 324358 2406955 Z M 324358 2406955 M 324358 2390039 L 324358 2373478 0 2373478 0 2390039 324358 2390039 Z M 324358 2390039 M 324358 2339632 L 324358 2330996 0 2330996 0 2339632 324358 2339632 Z M 324358 2339632 M 324358 2322716 L 324358 2297164 0 2297164 0 2322716 324358 2322716 Z M 324358 2322716 M 324358 2288883 L 324358 2255037 0 2255037 0 2288883 324358 2288883 Z M 324358 2288883 M 324358 2246757 L 324358 2238121 0 2238121 0 2246757 324358 2246757 Z M 324358 2246757 M 324358 2229841 L 324358 2221192 0 2221192 0 2229841 324358 2229841 Z M 324358 2229841 M 324358 2212912 L 324358 2179079 0 2179079 0 2212912 324358 2212912 Z M 324358 2212912 M 324358 2153882 L 324358 2136953 0 2136953 0 2153882 324358 2153882 Z M 324358 2153882 M 324358 2128317 L 324358 2103120 0 2103120 0 2128317 324358 2128317 Z M 324358 2128317 M 324358 2094472 L 324358 2086204 0 2086204 0 2094472 324358 2094472 Z M 324358 2094472 M 324358 2060639 L 324358 2043722 0 2043722 0 2060639 324358 2060639 Z M 324358 2060639 M 324358 2026793 L 324358 2018157 0 2018157 0 2026793 324358 2026793 Z M 324358 2026793 M 324358 1992960 L 324358 1984680 0 1984680 0 1992960 324358 1992960 Z M 324358 1992960 M 324358 1967764 L 324358 1959115 0 1959115 0 1967764 324358 1967764 Z M 324358 1967764 M 324358 1950834 L 324358 1917002 0 1917002 0 1950834 324358 1950834 Z M 324358 1950834 M 324358 1908353 L 324358 1883156 0 1883156 0 1908353 324358 1908353 Z M 324358 1908353 M 324358 1874876 L 324358 1866240 0 1866240 0 1874876 324358 1874876 Z M 324358 1874876 M 324358 1832394 L 324358 1824114 0 1824114 0 1832394 324358 1832394 Z M 324358 1832394 M 324358 1815478 L 324358 1798561 0 1798561 0 1815478 324358 1815478 Z M 324358 1815478 M 324358 1782001 L 324358 1773352 0 1773352 0 1782001 324358 1782001 Z M 324358 1782001 M 324358 1756436 L 324358 1748155 0 1748155 0 1756436 324358 1756436 Z M 324358 1756436 M 324358 1714322 L 324358 1697393 0 1697393 0 1714322 324358 1714322 Z M 324358 1714322 M 324358 1689113 L 324358 1680477 0 1680477 0 1689113 324358 1689113 Z M 324358 1689113 M 324358 1646632 L 324358 1638364 0 1638364 0 1646632 324358 1646632 Z M 324358 1646632 M 324358 1621435 L 324358 1604518 0 1604518 0 1621435 324358 1621435 Z M 324358 1621435 M 324358 1596238 L 324358 1570673 0 1570673 0 1596238 324358 1596238 Z M 324358 1596238 M 324358 1562392 L 324358 1545476 0 1545476 0 1562392 324358 1562392 Z M 324358 1562392 M 324358 1536840 L 324358 1511643 0 1511643 0 1536840 324358 1536840 Z M 324358 1536840 M 324358 1503363 L 324358 1494714 0 1494714 0 1503363 324358 1503363 Z M 324358 1503363 M 324358 1477797 L 324358 1452601 0 1452601 0 1477797 324358 1477797 Z M 324358 1477797 M 324358 1443952 L 324358 1427036 0 1427036 0 1443952 324358 1443952 Z M 324358 1443952 M 324358 1410475 L 324358 1384922 0 1384922 0 1410475 324358 1410475 Z M 324358 1410475 M 324358 1376642 L 324358 1359713 0 1359713 0 1376642 324358 1376642 Z M 324358 1376642 M 324358 1351077 L 324358 1325880 0 1325880 0 1351077 324358 1351077 Z M 324358 1351077 M 324358 1317600 L 324358 1308963 0 1308963 0 1317600 324358 1317600 Z M 324358 1317600 M 324358 1300683 L 324358 1283754 0 1283754 0 1300683 324358 1300683 Z M 324358 1300683 M 324358 1266838 L 324358 1258202 0 1258202 0 1266838 324358 1266838 Z M 324358 1266838 M 324358 1224356 L 324358 1216076 0 1216076 0 1224356 324358 1224356 Z M 324358 1224356 M 324358 1207796 L 324358 1182243 0 1182243 0 1207796 324358 1207796 Z M 324358 1207796 M 324358 1173963 L 324358 1140117 0 1140117 0 1173963 324358 1173963 Z M 324358 1173963 M 324358 1131481 L 324358 1123201 0 1123201 0 1131481 324358 1131481 Z M 324358 1131481 M 324358 1106272 L 324358 1089355 0 1089355 0 1106272 324358 1106272 Z M 324358 1106272 M 324358 1081075 L 324358 1072439 0 1072439 0 1081075 324358 1081075 Z M 324358 1081075 M 324358 1038594 L 324358 1022033 0 1022033 0 1038594 324358 1038594 Z M 324358 1038594 M 324358 1013397 L 324358 988200 0 988200 0 1013397 324358 1013397 Z M 324358 1013397 M 324358 979564 L 324358 954354 0 954354 0 979564 324358 979564 Z M 324358 979564 M 324358 945718 L 324358 937438 0 937438 0 945718 324358 945718 Z M 324358 945718 M 324358 929158 L 324358 895312 0 895312 0 929158 324358 929158 Z M 324358 929158 M 324358 886676 L 324358 861479 0 861479 0 886676 324358 886676 Z M 324358 886676 M 324358 852843 L 324358 844563 0 844563 0 852843 324358 852843 Z M 324358 852843 M 324358 827634 L 324358 802437 0 802437 0 827634 324358 827634 Z M 324358 827634 M 324358 793801 L 324358 776872 0 776872 0 793801 324358 793801 Z M 324358 793801 M 324358 759956 L 324358 751675 0 751675 0 759956 324358 759956 Z M 324358 759956 M 324358 734759 L 324358 726478 0 726478 0 734759 324358 734759 Z M 324358 734759 M 324358 717842 L 324358 700913 0 700913 0 717842 324358 717842 Z M 324358 717842 M 324358 667080 L 324358 658800 0 658800 0 667080 324358 667080 Z M 324358 667080 M 324358 650164 L 324358 624955 0 624955 0 650164 324358 650164 Z M 324358 650164 M 324358 616674 L 324358 582841 0 582841 0 616674 324358 616674 Z M 324358 616674 M 324358 574193 L 324358 565912 0 565912 0 574193 324358 574193 Z M 324358 574193 M 324358 548996 L 324358 532079 0 532079 0 548996 324358 548996 Z M 324358 548996 M 324358 506883 L 324358 498234 0 498234 0 506883 324358 506883 Z M 324358 506883 M 324358 481318 L 324358 464401 0 464401 0 481318 324358 481318 Z M 324358 481318 M 324358 447840 L 324358 439192 0 439192 0 447840 324358 447840 Z M 324358 447840 M 324358 413995 L 324358 405359 0 405359 0 413995 324358 413995 Z M 324358 413995 M 324358 388442 L 324358 380162 0 380162 0 388442 324358 388442 Z M 324358 388442 M 324358 371514 L 324358 338036 0 338036 0 371514 324358 371514 Z M 324358 371514 M 324358 329400 L 324358 304203 0 304203 0 329400 324358 329400 Z M 324358 329400 M 324358 295555 L 324358 278638 0 278638 0 295555 324358 295555 Z M 324358 295555 M 324358 261722 L 324358 253441 0 253441 0 261722 324358 261722 Z M 324358 261722 M 324358 245161 L 324358 219596 0 219596 0 245161 324358 245161 Z M 324358 245161 M 324358 202680 L 324358 168834 0 168834 0 202680 324358 202680 Z M 324358 202680 M 324358 143637 L 324358 135357 0 135357 0 143637 324358 143637 Z M 324358 143637 M 324358 126721 L 324358 118441 0 118441 0 126721 324358 126721 Z M 324358 126721 M 324358 109792 L 324358 92876 0 92876 0 109792 324358 109792 Z M 324358 109792 M 324358 67679 L 324358 42482 0 42482 0 67679 324358 67679 Z M 324358 67679 M 324358 33833 L 324358 25553 0 25553 0 33833 324358 33833 Z M 324358 33833 M 324358 16917 L 324358 0 0 0 0 16917 324358 16917 Z M 324358 16917 M 324358 0 L 0 0 324358 0 Z M 324358 0 M 324358 0 L 0 0 324358 0 Z M 324358 0 M 324358 0 L 0 0 324358 0 Z M 324358 0 N"><draw:equation draw:name="f0" draw:formula="logwidth"/><draw:equation draw:name="f1" draw:formula="logheight"/></draw:enhanced-geometry></draw:custom-shape><draw:custom-shape text:anchor-type="char" draw:z-index="5" draw:name="Freeform 8" draw:style-name="gr9" draw:text-style-name="P107" svg:width="1.766cm" svg:height="29.283cm" svg:x="0cm" svg:y="-5.646cm"><text:p/><draw:enhanced-geometry draw:mirror-horizontal="false" draw:mirror-vertical="false" drawooo:sub-view-size="635394 10541520" draw:text-areas="0 0 ?f0 ?f1" svg:viewBox="0 0 0 0" draw:type="ooxml-non-primitive" draw:enhanced-path="M 0 10541520 M 635394 10541520 M 635394 0 M 0 0 M 0 10541520 M 0 10541520 N"><draw:equation draw:name="f0" draw:formula="logwidth"/><draw:equation draw:name="f1" draw:formula="logheight"/></draw:enhanced-geometry></draw:custom-shape></text:p></table:table-cell><table:table-cell table:style-name="Tabla4.A1" office:value-type="string"><text:p text:style-name="P41" loext:marker-style-name="T2"/></table:table-cell></table:table-row></table:table></draw:text-box></draw:frame></text:p>
        <text:p text:style-name="P46" loext:marker-style-name="T2"/>
        <text:p text:style-name="P46" loext:marker-style-name="T2"/>
        <text:p text:style-name="P47" loext:marker-style-name="T2"/>
        <text:p text:style-name="P56" loext:marker-style-name="T24"><text:span text:style-name="T3">Página 2 de 2</text:span><text:span text:style-name="T21"> </text:span></text:p>
        <text:p text:style-name="P46" loext:marker-style-name="T2"/>
        <text:p text:style-name="P46" loext:marker-style-name="T2"><draw:frame draw:style-name="fr1" draw:name="Marco5" text:anchor-type="paragraph" svg:x="2.081cm" svg:y="-0.041cm" svg:width="13.686cm" draw:z-index="21" loext:may-break-between-pages="true"><draw:text-box fo:min-height="0cm"><table:table table:name="Tabla5" table:style-name="Tabla5"><table:table-column table:style-name="Tabla5.A"/><table:table-column table:style-name="Tabla5.B"/><table:table-row table:style-name="Tabla5.1"><table:table-cell table:style-name="Tabla5.A1" office:value-type="string"><text:p text:style-name="P26" loext:marker-style-name="T24"><text:span text:style-name="T7">9</text:span><text:span text:style-name="T26"> </text:span><text:line-break loext:clear="all"/><text:line-break loext:clear="all"/></text:p></table:table-cell><table:table-cell table:style-name="Tabla5.A1" office:value-type="string"><text:p text:style-name="P24" loext:marker-style-name="T24"><text:span text:style-name="T7">Expte. 13259/2023. Toma de conocimiento de oficios y sentencia recaída en el Procd.</text:span><text:span text:style-name="T26"> </text:span><text:span text:style-name="T7">de ejecutoria Penal nº 385/2021 (Procd. Abreviado nº 143/2020), en virtud del cual se</text:span><text:span text:style-name="T26"> </text:span><text:span text:style-name="T7">solicita, a esta Administración, colaboración a lo</text:span><text:span text:style-name="T8">s </text:span><text:span text:style-name="T7">efecto</text:span><text:span text:style-name="T12">s <text:s/></text:span><text:span text:style-name="T7">d</text:span><text:span text:style-name="T10">e <text:s/></text:span><text:span text:style-name="T7">demole</text:span><text:span text:style-name="T10">r <text:s/></text:span><text:span text:style-name="T7">la</text:span><text:span text:style-name="T12">s <text:s/></text:span><text:span text:style-name="T7">obras</text:span><text:span text:style-name="T26"> </text:span></text:p><text:p text:style-name="P21" loext:marker-style-name="T24"><text:span text:style-name="T7">ejecutadas por D. ****************************, sito en la Huerta de Soria, parcela nº 560</text:span><text:span text:style-name="T26"> </text:span></text:p><text:p text:style-name="P13" loext:marker-style-name="T24"><text:span text:style-name="T7">del Polígono 6. <text:s/></text:span></text:p></table:table-cell></table:table-row><table:table-row table:style-name="Tabla5.2"><table:table-cell table:style-name="Tabla5.A1" office:value-type="string"><text:p text:style-name="P14" loext:marker-style-name="T24"><text:span text:style-name="T7">10</text:span><text:span text:style-name="T26"> </text:span></text:p></table:table-cell><table:table-cell table:style-name="Tabla5.A1" office:value-type="string"><text:p text:style-name="P10" loext:marker-style-name="T24"><text:span text:style-name="T7">Expte</text:span><text:span text:style-name="T12">. <text:s/></text:span><text:span text:style-name="T7">10621/2023</text:span><text:span text:style-name="T12">. <text:s/></text:span><text:span text:style-name="T7">Propuest</text:span><text:span text:style-name="T10">a <text:s/></text:span><text:span text:style-name="T7">aproba</text:span><text:span text:style-name="T10">r <text:s/></text:span><text:span text:style-name="T7">pliegos</text:span><text:span text:style-name="T10">, <text:s/></text:span><text:span text:style-name="T7">expediente</text:span><text:span text:style-name="T12">, <text:s/></text:span><text:span text:style-name="T7">gasto</text:span><text:span text:style-name="T10">, <text:s/></text:span><text:span text:style-name="T7">etc.</text:span><text:span text:style-name="T12">, <text:s/></text:span><text:span text:style-name="T7">del</text:span><text:span text:style-name="T26"> </text:span></text:p><text:p text:style-name="P25" loext:marker-style-name="T24"><text:span text:style-name="T7">procedimiento de adjudicación del contrato del Suministro e Instalación de 6 Totems</text:span><text:span text:style-name="T26"> </text:span><text:span text:style-name="T7">Digitales Táctiles de 55 pulgadas y 1 Totem Digital Táctil de 32 pulgadas con Peana,</text:span><text:span text:style-name="T26"> </text:span><text:span text:style-name="T7">Incluyendo Plataforma de Gestión y Software para Información Turística. <text:s/></text:span></text:p></table:table-cell></table:table-row><table:table-row table:style-name="Tabla5.3"><table:table-cell table:style-name="Tabla5.A1" office:value-type="string"><text:p text:style-name="P27" loext:marker-style-name="T24"><text:span text:style-name="T7">11</text:span><text:span text:style-name="T26"> </text:span><text:line-break loext:clear="all"/><text:line-break loext:clear="all"/></text:p></table:table-cell><table:table-cell table:style-name="Tabla5.A1" office:value-type="string"><text:p text:style-name="P33" loext:marker-style-name="T24"><text:span text:style-name="T7">Expte</text:span><text:span text:style-name="T12">. <text:s/></text:span><text:span text:style-name="T7">8980/2023</text:span><text:span text:style-name="T12">. <text:s/></text:span><text:span text:style-name="T7">Propuest</text:span><text:span text:style-name="T10">a <text:s/></text:span><text:span text:style-name="T7">adjudica</text:span><text:span text:style-name="T10">r <text:s/></text:span><text:span text:style-name="T7">e</text:span><text:span text:style-name="T12">l <text:s/></text:span><text:span text:style-name="T7">contrat</text:span><text:span text:style-name="T10">o <text:s/></text:span><text:span text:style-name="T7">d</text:span><text:span text:style-name="T10">e <text:s/></text:span><text:span text:style-name="T7">ejecució</text:span><text:span text:style-name="T10">n <text:s/></text:span><text:span text:style-name="T7">d</text:span><text:span text:style-name="T10">e <text:s/></text:span><text:span text:style-name="T7">l</text:span><text:span text:style-name="T10">a <text:s/></text:span><text:span text:style-name="T7">obra</text:span><text:span text:style-name="T26"> </text:span><text:line-break loext:clear="all"/><text:span text:style-name="T7">Acondicionamiento de Almacén Municipal para Destinarlo a Centro de Interpretación y</text:span><text:span text:style-name="T26"> </text:span><text:span text:style-name="T7">Almazara, T.M. Mogán a la entidad URBAN 2020, S.L. <text:s/></text:span></text:p></table:table-cell></table:table-row><table:table-row table:style-name="Tabla5.4"><table:table-cell table:style-name="Tabla5.A1" office:value-type="string"><text:p text:style-name="P7" loext:marker-style-name="T24"><text:span text:style-name="T7">12</text:span><text:span text:style-name="T26"> </text:span></text:p></table:table-cell><table:table-cell table:style-name="Tabla5.A1" office:value-type="string"><text:p text:style-name="P8" loext:marker-style-name="T24"><text:span text:style-name="T7">Asuntos de urgencia. <text:s/></text:span></text:p></table:table-cell></table:table-row></table:table></draw:text-box></draw:frame></text:p>
        <text:p text:style-name="P46" loext:marker-style-name="T2"/>
        <text:p text:style-name="P46" loext:marker-style-name="T2"/>
        <text:p text:style-name="P46" loext:marker-style-name="T2"/>
        <text:p text:style-name="P46" loext:marker-style-name="T2"/>
        <text:p text:style-name="P46" loext:marker-style-name="T2"/>
        <text:p text:style-name="P46" loext:marker-style-name="T2"/>
        <text:p text:style-name="P46" loext:marker-style-name="T2"/>
        <text:p text:style-name="P46" loext:marker-style-name="T2"/>
        <text:p text:style-name="P52" loext:marker-style-name="T2"/>
        <text:p text:style-name="P104" loext:marker-style-name="T24"><text:span text:style-name="T7">Por la Secretaría General se llevarán a cabo los trámites necesarios para la efectividad de esta</text:span><text:span text:style-name="T23"> </text:span><text:span text:style-name="T7">resolución.</text:span><text:span text:style-name="T23"> </text:span></text:p>
        <text:p text:style-name="P46" loext:marker-style-name="T2"/>
        <text:p text:style-name="P46" loext:marker-style-name="T2"/>
        <text:p text:style-name="P46" loext:marker-style-name="T2"/>
        <text:p text:style-name="P46" loext:marker-style-name="T2"/>
        <text:p text:style-name="P46" loext:marker-style-name="T2"/>
        <text:p text:style-name="P46" loext:marker-style-name="T2"/>
        <text:p text:style-name="P46" loext:marker-style-name="T2"/>
        <text:p text:style-name="P46" loext:marker-style-name="T2"/>
        <text:p text:style-name="P46" loext:marker-style-name="T2"/>
        <text:p text:style-name="P46" loext:marker-style-name="T2"/>
        <text:p text:style-name="P46" loext:marker-style-name="T2"/>
        <text:p text:style-name="P46" loext:marker-style-name="T2"/>
        <text:p text:style-name="P46" loext:marker-style-name="T2"/>
        <text:p text:style-name="P46" loext:marker-style-name="T2"/>
        <text:p text:style-name="P46" loext:marker-style-name="T2"/>
        <text:p text:style-name="P46" loext:marker-style-name="T2"/>
        <text:p text:style-name="P46" loext:marker-style-name="T2"/>
        <text:p text:style-name="P46" loext:marker-style-name="T2"/>
        <text:p text:style-name="P46" loext:marker-style-name="T2"/>
        <text:p text:style-name="P46" loext:marker-style-name="T2"/>
        <text:p text:style-name="P46" loext:marker-style-name="T2"/>
        <text:p text:style-name="P46" loext:marker-style-name="T2"/>
        <text:p text:style-name="P46" loext:marker-style-name="T2"/>
        <text:p text:style-name="P46" loext:marker-style-name="T2"/>
        <text:p text:style-name="P46" loext:marker-style-name="T2"/>
        <text:p text:style-name="P46" loext:marker-style-name="T2"/>
        <text:p text:style-name="P46" loext:marker-style-name="T2"/>
        <text:p text:style-name="P46" loext:marker-style-name="T2"/>
        <text:p text:style-name="P46" loext:marker-style-name="T2"/>
        <text:p text:style-name="P46" loext:marker-style-name="T2"/>
        <text:p text:style-name="P46" loext:marker-style-name="T2"/>
        <text:p text:style-name="P46" loext:marker-style-name="T2"/>
        <text:p text:style-name="P46" loext:marker-style-name="T2"/>
        <text:p text:style-name="P46" loext:marker-style-name="T2"/>
        <text:p text:style-name="P46" loext:marker-style-name="T2"/>
        <text:p text:style-name="P46" loext:marker-style-name="T2"/>
        <text:p text:style-name="P46" loext:marker-style-name="T2"/>
        <text:p text:style-name="P46" loext:marker-style-name="T2"/>
        <text:p text:style-name="P46" loext:marker-style-name="T2"/>
        <text:p text:style-name="P53" loext:marker-style-name="T2"/>
        <text:p text:style-name="P42" loext:marker-style-name="T1"/>
        <text:p text:style-name="P42" loext:marker-style-name="T1"><draw:frame draw:style-name="fr1" draw:name="Marco6" text:anchor-type="paragraph" svg:x="0.108cm" svg:y="-0.018cm" svg:width="17.84cm" draw:z-index="22" loext:may-break-between-pages="true"><draw:text-box fo:min-height="0cm"><table:table table:name="Tabla6" table:style-name="Tabla6"><table:table-column table:style-name="Tabla6.A"/><table:table-column table:style-name="Tabla6.B"/><table:table-column table:style-name="Tabla6.C"/><table:table-row table:style-name="Tabla6.1"><table:table-cell table:style-name="Tabla6.A1" office:value-type="string"><text:p text:style-name="P4" loext:marker-style-name="T24"><draw:custom-shape text:anchor-type="char" draw:z-index="8" draw:name="Freeform 11" draw:style-name="gr6" draw:text-style-name="P107" svg:width="7.409cm" svg:height="1.059cm" svg:x="7.763cm" svg:y="0.058cm"><text:p/><draw:enhanced-geometry draw:mirror-horizontal="false" draw:mirror-vertical="false" drawooo:sub-view-size="2666886 381241" draw:text-areas="0 0 ?f0 ?f1" svg:viewBox="0 0 0 0" draw:type="ooxml-non-primitive" draw:enhanced-path="M 0 381241 M 2666886 381241 M 2666886 0 M 0 0 M 0 381241 M 0 381241 N"><draw:equation draw:name="f0" draw:formula="logwidth"/><draw:equation draw:name="f1" draw:formula="logheight"/></draw:enhanced-geometry></draw:custom-shape><draw:custom-shape text:anchor-type="char" draw:z-index="9" draw:name="Freeform 12" draw:style-name="gr5" draw:text-style-name="P107" svg:width="17.992cm" svg:height="0.354cm" svg:x="0cm" svg:y="0.058cm"><text:p/><draw:enhanced-geometry draw:mirror-horizontal="false" draw:mirror-vertical="false" drawooo:sub-view-size="6477114 126721" draw:text-areas="0 0 ?f0 ?f1" svg:viewBox="0 0 0 0" draw:type="ooxml-non-primitive" draw:enhanced-path="M 0 126721 M 6477114 126721 M 6477114 0 M 0 0 M 0 126721 M 0 126721 N"><draw:equation draw:name="f0" draw:formula="logwidth"/><draw:equation draw:name="f1" draw:formula="logheight"/></draw:enhanced-geometry></draw:custom-shape><text:span text:style-name="T19">Documento firmado por:</text:span><text:span text:style-name="T25"> </text:span></text:p></table:table-cell><table:table-cell table:style-name="Tabla6.A1" office:value-type="string"><text:p text:style-name="P5" loext:marker-style-name="T24"><draw:custom-shape text:anchor-type="char" draw:z-index="7" draw:name="Freeform 10" draw:style-name="gr7" draw:text-style-name="P107" svg:width="2.823cm" svg:height="1.059cm" svg:x="7.408cm" svg:y="0.058cm"><text:p/><draw:enhanced-geometry draw:mirror-horizontal="false" draw:mirror-vertical="false" drawooo:sub-view-size="1015910 381241" draw:text-areas="0 0 ?f0 ?f1" svg:viewBox="0 0 0 0" draw:type="ooxml-non-primitive" draw:enhanced-path="M 0 381241 M 1015910 381241 M 1015910 0 M 0 0 M 0 381241 M 0 381241 N"><draw:equation draw:name="f0" draw:formula="logwidth"/><draw:equation draw:name="f1" draw:formula="logheight"/></draw:enhanced-geometry></draw:custom-shape><text:span text:style-name="T19">Cargo:</text:span><text:span text:style-name="T25"> </text:span></text:p></table:table-cell><table:table-cell table:style-name="Tabla6.A1" office:value-type="string"><text:p text:style-name="P6" loext:marker-style-name="T24"><text:span text:style-name="T19">Fecha/hora:</text:span><text:span text:style-name="T25"> </text:span></text:p></table:table-cell></table:table-row><table:table-row table:style-name="Tabla6.2"><table:table-cell table:style-name="Tabla6.A1" office:value-type="string"><text:p text:style-name="P35" loext:marker-style-name="T24"><draw:custom-shape text:anchor-type="char" draw:z-index="6" draw:name="Freeform 9" draw:style-name="gr8" draw:text-style-name="P107" svg:width="17.992cm" svg:height="0.708cm" svg:x="0cm" svg:y="-0.002cm"><text:p/><draw:enhanced-geometry draw:mirror-horizontal="false" draw:mirror-vertical="false" drawooo:sub-view-size="6477114 254520" draw:text-areas="0 0 ?f0 ?f1" svg:viewBox="0 0 0 0" draw:type="ooxml-non-primitive" draw:enhanced-path="M 0 254520 M 6477114 254520 M 6477114 0 M 0 0 M 0 254520 M 0 254520 N"><draw:equation draw:name="f0" draw:formula="logwidth"/><draw:equation draw:name="f1" draw:formula="logheight"/></draw:enhanced-geometry></draw:custom-shape><text:span text:style-name="T20">ONALIA BUENO GARCIA (AYUNTAMIENTO DE MOGAN)</text:span><text:span text:style-name="T27"> </text:span></text:p><text:p text:style-name="P36" loext:marker-style-name="T24"><text:span text:style-name="T20">DAVID CHAO CASTRO</text:span><text:span text:style-name="T27"> </text:span></text:p></table:table-cell><table:table-cell table:style-name="Tabla6.A1" office:value-type="string"><text:p text:style-name="P37" loext:marker-style-name="T24"><text:span text:style-name="T20">Alcaldesa-Presidenta</text:span><text:span text:style-name="T27"> </text:span></text:p><text:p text:style-name="P38" loext:marker-style-name="T24"><text:span text:style-name="T20">Secretario General Accidental</text:span><text:span text:style-name="T27"> </text:span></text:p></table:table-cell><table:table-cell table:style-name="Tabla6.A1" office:value-type="string"><text:p text:style-name="P39" loext:marker-style-name="T24"><text:span text:style-name="T20">17/10/2023 08:05</text:span><text:span text:style-name="T27"> </text:span></text:p><text:p text:style-name="P40" loext:marker-style-name="T24"><text:span text:style-name="T20">17/10/2023 08:16</text:span><text:span text:style-name="T27"> </text:span></text:p></table:table-cell></table:table-row></table:table></draw:text-box></draw:frame></text:p>
      </text:section>
      <text:section text:style-name="Sect3" text:name="Sección3">
        <text:p text:style-name="Standard"/>
      </text:section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lgerian" svg:font-family="Algerian" style:font-family-generic="roman" style:font-pitch="variable"/>
    <style:font-face style:name="Algerian1" svg:font-family="Algerian" style:font-family-generic="system" style:font-pitch="variable"/>
    <style:font-face style:name="Arial" svg:font-family="Arial" style:font-family-generic="roman" style:font-pitch="variable"/>
    <style:font-face style:name="Arial1" svg:font-family="Arial" style:font-family-generic="swiss"/>
    <style:font-face style:name="Arial2" svg:font-family="Arial" style:font-family-generic="system" style:font-pitch="variable"/>
    <style:font-face style:name="DejaVu Sans Condensed" svg:font-family="'DejaVu Sans Condensed'" style:font-family-generic="roman" style:font-pitch="variable"/>
    <style:font-face style:name="DejaVu Sans Condensed1" svg:font-family="'DejaVu Sans Condensed'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roman" style:font-pitch="variable"/>
    <style:font-face style:name="Liberation Sans1" svg:font-family="'Liberation Sans'" style:font-family-generic="swiss" style:font-pitch="variable"/>
    <style:font-face style:name="Liberation Sans2" svg:font-family="'Liberation Sans'" style:font-family-generic="system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page"/>
      <style:text-properties style:use-window-font-color="true" loext:opacity="0%"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line-height="100%" fo:text-align="start" style:justify-single-word="false" fo:orphans="0" fo:widows="0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1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left="0.901cm" fo:margin-top="0.28cm" fo:margin-bottom="0cm" style:contextual-spacing="false"/>
      <style:text-properties style:font-name="Algerian" fo:font-family="Algerian" style:font-family-generic="roman" style:font-pitch="variable" fo:font-size="12pt" style:font-name-asian="Algerian1" style:font-family-asian="Algerian" style:font-family-generic-asian="system" style:font-pitch-asian="variable" style:font-size-asian="12pt" style:font-size-complex="12pt"/>
    </style:style>
    <style:style style:name="List" style:family="paragraph" style:parent-style-name="Text_20_body" style:class="list">
      <style:text-properties style:font-size-asian="12pt" style:font-name-complex="Arial1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1" style:font-family-complex="Arial" style:font-family-generic-complex="swiss"/>
    </style:style>
    <style:style style:name="List_20_Paragraph" style:display-name="List Paragraph" style:family="paragraph" style:parent-style-name="Standard"/>
    <style:style style:name="Table_20_Paragraph" style:display-name="Table Paragraph" style:family="paragraph" style:parent-style-name="Standard"/>
    <style:style style:name="Frame_20_contents" style:display-name="Frame contents" style:family="paragraph" style:parent-style-name="Standard" style:class="extra"/>
    <style:style style:name="Default_20_Paragraph_20_Font_20__28_WW_29_" style:display-name="Default Paragraph Font (WW)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draw:fill="none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_20__28_WW_29_" style:display-name="No List (WW)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 Theme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0.071cm" fo:margin-bottom="0.048cm" fo:margin-left="0.139cm" fo:margin-right="0.88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First_20_Page" style:display-name="First Page" style:page-layout-name="Mpm1" draw:style-name="Mdp1" style:next-style-name="Standard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5-06-03T11:26:31</meta:creation-date>
    <dc:date>2025-06-03T11:26:31</dc:date>
    <meta:editing-duration>P0D</meta:editing-duration>
    <meta:generator>LibreOffice/7.6.4.1$Windows_X86_64 LibreOffice_project/e19e193f88cd6c0525a17fb7a176ed8e6a3e2aa1</meta:generator>
    <meta:document-statistic meta:table-count="6" meta:image-count="1" meta:object-count="0" meta:page-count="2" meta:paragraph-count="70" meta:word-count="770" meta:character-count="5029" meta:non-whitespace-character-count="4185"/>
    <meta:user-defined meta:name="AppVersion">14.0000</meta:user-defined>
    <meta:template xlink:type="simple" xlink:actuate="onRequest" xlink:title="Normal_Wordconv.dotm" xlink:href=""/>
  </office:meta>
</office:document-meta>
</file>