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496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1.568cm" fo:keep-together="auto"/>
    </style:style>
    <style:style style:name="Tabla2.5" style:family="table-row">
      <style:table-row-properties style:row-height="1.923cm" fo:keep-together="auto"/>
    </style:style>
    <style:style style:name="Tabla2.6" style:family="table-row">
      <style:table-row-properties style:row-height="1.924cm" fo:keep-together="auto"/>
    </style:style>
    <style:style style:name="Tabla2.8" style:family="table-row">
      <style:table-row-properties style:row-height="2.282cm" fo:keep-together="auto"/>
    </style:style>
    <style:style style:name="Tabla2.9" style:family="table-row">
      <style:table-row-properties style:row-height="1.565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3.686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0.492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854cm" fo:keep-together="auto"/>
    </style:style>
    <style:style style:name="Tabla5.3" style:family="table-row">
      <style:table-row-properties style:row-height="0.85cm" fo:keep-together="auto"/>
    </style:style>
    <style:style style:name="Tabla5.12" style:family="table-row">
      <style:table-row-properties style:row-height="0.852cm" fo:keep-together="auto"/>
    </style:style>
    <style:style style:name="Tabla5.18" style:family="table-row">
      <style:table-row-properties style:row-height="1.926cm" fo:keep-together="auto"/>
    </style:style>
    <style:style style:name="Tabla5.19" style:family="table-row">
      <style:table-row-properties style:row-height="1.565cm" fo:keep-together="auto"/>
    </style:style>
    <style:style style:name="Tabla5.22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8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8cm"/>
    </style:style>
    <style:style style:name="Tabla6.1" style:family="table-row">
      <style:table-row-properties style:row-height="0.316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953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1.032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1.034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96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3cm" fo:margin-right="-0.032cm" fo:margin-top="0.097cm" fo:margin-bottom="0cm" style:contextual-spacing="false" fo:line-height="0.346cm" fo:text-align="start" style:justify-single-word="false" fo:orphans="0" fo:widows="0" fo:text-indent="0cm" style:auto-text-indent="false">
        <style:tab-stops>
          <style:tab-stop style:position="1.207cm"/>
          <style:tab-stop style:position="2.937cm"/>
          <style:tab-stop style:position="4.588cm"/>
          <style:tab-stop style:position="6.329cm"/>
          <style:tab-stop style:position="6.948cm"/>
          <style:tab-stop style:position="7.467cm"/>
          <style:tab-stop style:position="9.86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891cm" fo:margin-right="-0.03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-0.058cm" fo:margin-right="0.03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-0.058cm" fo:margin-right="0.328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-0.058cm" fo:margin-right="0.40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-0.058cm" fo:margin-right="0.291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58cm" fo:margin-right="0.201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-0.058cm" fo:margin-right="1.132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58cm" fo:margin-right="0.342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-0.058cm" fo:margin-right="0.13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.083cm" fo:margin-right="0.208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083cm" fo:margin-right="0.026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083cm" fo:margin-right="0.046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.083cm" fo:margin-right="0.18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083cm" fo:margin-right="0.13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083cm" fo:margin-right="0.388cm" fo:margin-top="0.088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0.079cm" fo:margin-right="-0.072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953cm" fo:margin-right="-0.173cm" fo:margin-top="0.088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083cm" fo:margin-right="-0.067cm" fo:margin-top="0cm" fo:margin-bottom="0.085cm" style:contextual-spacing="false" fo:line-height="0.356cm" fo:text-align="start" style:justify-single-word="false" fo:orphans="0" fo:widows="0" fo:text-indent="0cm" style:auto-text-indent="false">
        <style:tab-stops>
          <style:tab-stop style:position="2.219cm"/>
          <style:tab-stop style:position="2.568cm"/>
          <style:tab-stop style:position="2.979cm"/>
          <style:tab-stop style:position="3.325cm"/>
          <style:tab-stop style:position="5.38cm"/>
          <style:tab-stop style:position="5.726cm"/>
          <style:tab-stop style:position="6.951cm"/>
          <style:tab-stop style:position="7.301cm"/>
          <style:tab-stop style:position="7.969cm"/>
          <style:tab-stop style:position="8.319cm"/>
          <style:tab-stop style:position="9.885cm"/>
          <style:tab-stop style:position="10.23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953cm" fo:margin-right="-0.173cm" fo:margin-top="0.088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083cm" fo:margin-right="0.101cm" fo:margin-top="0.088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083cm" fo:margin-right="0.129cm" fo:margin-top="0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0.083cm" fo:margin-right="0cm" fo:margin-top="0cm" fo:margin-bottom="0.086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57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58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59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0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1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2" style:family="paragraph" style:parent-style-name="Standard">
      <style:paragraph-properties fo:margin-top="0cm" fo:margin-bottom="0.25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3" style:family="paragraph" style:parent-style-name="Standard">
      <style:paragraph-properties fo:margin-top="0cm" fo:margin-bottom="0.42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4" style:family="paragraph" style:parent-style-name="Standard">
      <style:paragraph-properties fo:margin-top="0cm" fo:margin-bottom="0.2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5" style:family="paragraph" style:parent-style-name="Standard">
      <style:paragraph-properties fo:margin-top="0cm" fo:margin-bottom="0.07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6" style:family="paragraph" style:parent-style-name="Standard">
      <style:paragraph-properties fo:margin-top="0cm" fo:margin-bottom="0.43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7" style:family="paragraph" style:parent-style-name="Standard">
      <style:paragraph-properties fo:margin-top="0cm" fo:margin-bottom="0.10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8" style:family="paragraph" style:parent-style-name="Standard">
      <style:paragraph-properties fo:margin-top="0cm" fo:margin-bottom="0.41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70" style:family="paragraph" style:parent-style-name="Standard">
      <style:paragraph-properties fo:margin-left="11.913cm" fo:margin-right="0cm" fo:margin-top="0cm" fo:margin-bottom="0cm" style:contextual-spacing="false" fo:line-height="0.289cm" fo:text-indent="0cm" style:auto-text-indent="false"/>
    </style:style>
    <style:style style:name="P71" style:family="paragraph" style:parent-style-name="Standard">
      <style:paragraph-properties fo:margin-left="14.153cm" fo:margin-right="0cm" fo:margin-top="0cm" fo:margin-bottom="0cm" style:contextual-spacing="false" fo:line-height="0.289cm" fo:text-indent="0cm" style:auto-text-indent="false"/>
    </style:style>
    <style:style style:name="P72" style:family="paragraph" style:parent-style-name="Standard">
      <style:paragraph-properties fo:margin-left="0cm" fo:margin-right="8.537cm" fo:margin-top="0cm" fo:margin-bottom="0cm" style:contextual-spacing="false" fo:line-height="0.323cm" fo:text-indent="0cm" style:auto-text-indent="false"/>
    </style:style>
    <style:style style:name="P73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74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1.032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.083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0.083cm" fo:margin-right="0cm" fo:margin-top="0.06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953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1.032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083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083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083cm" fo:margin-right="0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0.083cm" fo:margin-right="0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1.034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0.953cm" fo:margin-right="-0.032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.96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.083cm" fo:margin-right="-0.032cm" fo:margin-top="0.097cm" fo:margin-bottom="0cm" style:contextual-spacing="false" fo:line-height="0.346cm" fo:text-align="start" style:justify-single-word="false" fo:orphans="0" fo:widows="0" fo:text-indent="0cm" style:auto-text-indent="false">
        <style:tab-stops>
          <style:tab-stop style:position="1.207cm"/>
          <style:tab-stop style:position="2.937cm"/>
          <style:tab-stop style:position="4.588cm"/>
          <style:tab-stop style:position="6.329cm"/>
          <style:tab-stop style:position="6.948cm"/>
          <style:tab-stop style:position="7.467cm"/>
          <style:tab-stop style:position="9.86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0" style:family="paragraph" style:parent-style-name="Standard">
      <style:paragraph-properties fo:margin-left="0.891cm" fo:margin-right="-0.03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1" style:family="paragraph" style:parent-style-name="Standard">
      <style:paragraph-properties fo:margin-left="-0.058cm" fo:margin-right="0.03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2" style:family="paragraph" style:parent-style-name="Standard">
      <style:paragraph-properties fo:margin-left="-0.058cm" fo:margin-right="0.328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3" style:family="paragraph" style:parent-style-name="Standard">
      <style:paragraph-properties fo:margin-left="-0.058cm" fo:margin-right="0.40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4" style:family="paragraph" style:parent-style-name="Standard">
      <style:paragraph-properties fo:margin-left="-0.058cm" fo:margin-right="0.291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5" style:family="paragraph" style:parent-style-name="Standard">
      <style:paragraph-properties fo:margin-left="-0.058cm" fo:margin-right="0.201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6" style:family="paragraph" style:parent-style-name="Standard">
      <style:paragraph-properties fo:margin-left="-0.058cm" fo:margin-right="1.132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7" style:family="paragraph" style:parent-style-name="Standard">
      <style:paragraph-properties fo:margin-left="-0.058cm" fo:margin-right="0.342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8" style:family="paragraph" style:parent-style-name="Standard">
      <style:paragraph-properties fo:margin-left="-0.058cm" fo:margin-right="0.139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9" style:family="paragraph" style:parent-style-name="Standard">
      <style:paragraph-properties fo:margin-left="0.083cm" fo:margin-right="0.208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0" style:family="paragraph" style:parent-style-name="Standard">
      <style:paragraph-properties fo:margin-left="0.083cm" fo:margin-right="0.026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1" style:family="paragraph" style:parent-style-name="Standard">
      <style:paragraph-properties fo:margin-left="0.083cm" fo:margin-right="0.046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2" style:family="paragraph" style:parent-style-name="Standard">
      <style:paragraph-properties fo:margin-left="0.083cm" fo:margin-right="0.182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3" style:family="paragraph" style:parent-style-name="Standard">
      <style:paragraph-properties fo:margin-left="0.083cm" fo:margin-right="0.13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4" style:family="paragraph" style:parent-style-name="Standard">
      <style:paragraph-properties fo:margin-left="0.083cm" fo:margin-right="0.388cm" fo:margin-top="0.088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5" style:family="paragraph" style:parent-style-name="Standard">
      <style:paragraph-properties fo:margin-left="0.079cm" fo:margin-right="-0.072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6" style:family="paragraph" style:parent-style-name="Standard">
      <style:paragraph-properties fo:margin-left="0.953cm" fo:margin-right="-0.173cm" fo:margin-top="0.088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7" style:family="paragraph" style:parent-style-name="Standard">
      <style:paragraph-properties fo:margin-left="0.083cm" fo:margin-right="-0.067cm" fo:margin-top="0cm" fo:margin-bottom="0.085cm" style:contextual-spacing="false" fo:line-height="0.356cm" fo:text-align="start" style:justify-single-word="false" fo:orphans="0" fo:widows="0" fo:text-indent="0cm" style:auto-text-indent="false">
        <style:tab-stops>
          <style:tab-stop style:position="2.219cm"/>
          <style:tab-stop style:position="2.568cm"/>
          <style:tab-stop style:position="2.979cm"/>
          <style:tab-stop style:position="3.325cm"/>
          <style:tab-stop style:position="5.38cm"/>
          <style:tab-stop style:position="5.726cm"/>
          <style:tab-stop style:position="6.951cm"/>
          <style:tab-stop style:position="7.301cm"/>
          <style:tab-stop style:position="7.969cm"/>
          <style:tab-stop style:position="8.319cm"/>
          <style:tab-stop style:position="9.885cm"/>
          <style:tab-stop style:position="10.23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8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9" style:family="paragraph" style:parent-style-name="Standard">
      <style:paragraph-properties fo:margin-left="0.953cm" fo:margin-right="-0.173cm" fo:margin-top="0.088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0" style:family="paragraph" style:parent-style-name="Standard">
      <style:paragraph-properties fo:margin-left="0.083cm" fo:margin-right="0.101cm" fo:margin-top="0.088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1" style:family="paragraph" style:parent-style-name="Standard">
      <style:paragraph-properties fo:margin-left="0.083cm" fo:margin-right="0.129cm" fo:margin-top="0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2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3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4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5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6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7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8" style:family="paragraph" style:parent-style-name="Standard">
      <style:paragraph-properties fo:margin-left="0.083cm" fo:margin-right="0cm" fo:margin-top="0cm" fo:margin-bottom="0.086cm" style:contextual-spacing="false" fo:line-height="0.527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9" style:family="paragraph" style:parent-style-name="Standard">
      <style:paragraph-properties fo:margin-left="2.205cm" fo:margin-right="0cm" fo:margin-top="0cm" fo:margin-bottom="0cm" style:contextual-spacing="false" fo:line-height="0.346cm" fo:text-indent="0cm" style:auto-text-indent="false"/>
    </style:style>
    <style:style style:name="P130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131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132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133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134" style:family="paragraph" style:parent-style-name="Standard">
      <style:paragraph-properties fo:margin-left="2.058cm" fo:margin-right="2.637cm" fo:margin-top="0.358cm" fo:margin-bottom="0cm" style:contextual-spacing="false" fo:line-height="0.356cm" fo:text-indent="1.039cm" style:auto-text-indent="false"/>
    </style:style>
    <style:style style:name="P135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136" style:family="paragraph">
      <loext:graphic-properties draw:fill="solid" draw:fill-color="#000000"/>
      <style:paragraph-properties fo:text-align="start"/>
      <style:text-properties fo:font-size="18pt"/>
    </style:style>
    <style:style style:name="P13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DejaVu Sans Condensed" fo:font-size="7pt" fo:letter-spacing="-0.002cm" fo:font-weight="bold" style:font-size-asian="7pt" style:font-weight-asian="bold" style:font-name-complex="DejaVu Sans Condensed1" style:font-size-complex="7pt" style:font-weight-complex="bold" style:text-scale="91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4%"/>
    </style:style>
    <style:style style:name="T5" style:family="text">
      <style:text-properties fo:color="#000000" loext:opacity="100%" style:font-name="Arial" fo:font-size="8pt" fo:letter-spacing="-0.005cm" style:font-size-asian="8pt" style:font-name-complex="Arial2" style:font-size-complex="8pt" style:text-scale="94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19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1" style:family="text">
      <style:text-properties style:font-name="Times New Roman" fo:font-size="7pt" style:font-size-asian="7pt" style:font-name-complex="Times New Roman1" style:font-size-complex="7pt"/>
    </style:style>
    <style:style style:name="T22" style:family="text">
      <style:text-properties style:font-name="Times New Roman" fo:font-size="8pt" style:font-size-asian="8pt" style:font-name-complex="Times New Roman1" style:font-size-complex="8pt"/>
    </style:style>
    <style:style style:name="T23" style:family="text">
      <style:text-properties style:font-name="Times New Roman" fo:font-size="8.5pt" style:font-size-asian="8.5pt" style:font-name-complex="Times New Roman1" style:font-size-complex="8.5pt"/>
    </style:style>
    <style:style style:name="T24" style:family="text">
      <style:text-properties fo:color="#010302" loext:opacity="100%" style:font-name="Times New Roman" style:font-name-complex="Times New Roman1"/>
    </style:style>
    <style:style style:name="T25" style:family="text">
      <style:text-properties fo:font-size="7pt" style:font-size-asian="7pt" style:font-name-complex="Times New Roman1" style:font-size-complex="7pt"/>
    </style:style>
    <style:style style:name="T26" style:family="text">
      <style:text-properties fo:font-size="8.5pt" style:font-size-asian="8.5pt" style:font-name-complex="Times New Roman1" style:font-size-complex="8.5pt"/>
    </style:style>
    <style:style style:name="T27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107*" fo:start-indent="0cm" fo:end-indent="1.138cm"/>
          <style:column style:rel-width="54428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.004cm" svg:stroke-linecap="butt" draw:fill="solid" draw:fill-color="#000000" draw:textarea-vertical-align="top" draw:auto-grow-height="false" fo:min-height="8.573cm" fo:min-width="0.40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60" loext:marker-style-name="T1"/>
        <text:p text:style-name="P58" loext:marker-style-name="T1"/>
        <text:p text:style-name="P61" loext:marker-style-name="T2"/>
        <text:p text:style-name="P61" loext:marker-style-name="T2"/>
        <text:p text:style-name="P62" loext:marker-style-name="T2"/>
        <text:p text:style-name="P70" loext:marker-style-name="T24"><text:span text:style-name="T3">Página 1 de 2</text:span><text:span text:style-name="T21"> </text:span></text:p>
        <text:p text:style-name="P61" loext:marker-style-name="T2"><draw:frame draw:style-name="fr2" draw:name="Picture 100" text:anchor-type="char" svg:x="4.283cm" svg:y="-0.3cm" svg:width="4.449cm" svg:height="2.011cm" draw:z-index="13"><draw:image xlink:href="Pictures/100000000000020D000000E042604CDD.png" xlink:type="simple" xlink:show="embed" xlink:actuate="onLoad" draw:mime-type="image/png"/></draw:frame></text:p>
        <text:p text:style-name="P61" loext:marker-style-name="T2"/>
        <text:p text:style-name="P63" loext:marker-style-name="T2"/>
        <text:p text:style-name="P72" loext:marker-style-name="T24"><text:span text:style-name="T4">Unidad administrativa de Secretaría</text:span><text:span text:style-name="T22"> </text:span><text:line-break loext:clear="all"/><text:span text:style-name="T4">Expte.: 116/2023</text:span><text:span text:style-name="T22"> </text:span></text:p>
        <text:p text:style-name="P73" loext:marker-style-name="T24"><text:span text:style-name="T5">Asunto: Junta de Gobierno Local Ordinaria</text:span><text:span text:style-name="T22"> </text:span><draw:custom-shape text:anchor-type="char" draw:z-index="14" draw:name="Freeform 101" draw:style-name="gr2" draw:text-style-name="P137" svg:width="13.727cm" svg:height="0.003cm" svg:x="4.202cm" svg:y="1.399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57" loext:marker-style-name="T1"/>
        <text:p text:style-name="P58" loext:marker-style-name="T1"><draw:frame draw:style-name="fr1" draw:name="Marco1" text:anchor-type="paragraph" svg:x="0.108cm" svg:y="-4.665cm" svg:width="1.647cm" draw:z-index="1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1.2"><table:table-cell table:style-name="Tabla1.A1" office:value-type="string"><text:p text:style-name="P56" loext:marker-style-name="T2"/></table:table-cell><table:table-cell table:style-name="Tabla1.A1" table:number-rows-spanned="2" office:value-type="string"><text:p text:style-name="P56" loext:marker-style-name="T2"/></table:table-cell></table:table-row><table:table-row table:style-name="Tabla1.3"><table:table-cell table:style-name="Tabla1.A1" office:value-type="string"><text:p text:style-name="P56" loext:marker-style-name="T2"/></table:table-cell><table:covered-table-cell table:style-name="Tabla1.B3"/></table:table-row><table:table-row table:style-name="Tabla1.4"><table:table-cell table:style-name="Tabla1.A1" office:value-type="string"><text:p text:style-name="P56" loext:marker-style-name="T2"><draw:custom-shape text:anchor-type="char" draw:z-index="16" draw:name="Freeform 1" draw:style-name="gr1" draw:text-style-name="P136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643 0 3158643 0 3175559 324358 3175559 Z M 324358 3175559 M 324358 3149994 L 324358 3141714 0 3141714 0 3149994 324358 3149994 Z M 324358 3149994 M 324358 3124797 L 324358 3116517 0 3116517 0 3124797 324358 3124797 Z M 324358 3124797 M 324358 3082684 L 324358 3074035 0 3074035 0 3082684 324358 3082684 Z M 324358 3082684 M 324358 3048838 L 324358 3031922 0 3031922 0 3048838 324358 3048838 Z M 324358 3048838 M 324358 3023642 L 324358 3014993 0 3014993 0 3023642 324358 3023642 Z M 324358 3023642 M 324358 2989796 L 324358 2981160 0 2981160 0 2989796 324358 2989796 Z M 324358 2989796 M 324358 2972880 L 324358 2947683 0 2947683 0 2972880 324358 2972880 Z M 324358 2972880 M 324358 2939034 L 324358 2905201 0 2905201 0 2939034 324358 2939034 Z M 324358 2939034 M 324358 2896921 L 324358 2879992 0 2879992 0 2896921 324358 2896921 Z M 324358 2896921 M 324358 2871356 L 324358 2854795 0 2854795 0 2871356 324358 2871356 Z M 324358 2871356 M 324358 2837879 L 324358 2820962 0 2820962 0 2837879 324358 2837879 Z M 324358 2837879 M 324358 2804033 L 324358 2795397 0 2795397 0 2804033 324358 2804033 Z M 324358 2804033 M 324358 2761552 L 324358 2753284 0 2753284 0 2761552 324358 2761552 Z M 324358 2761552 M 324358 2745004 L 324358 2728074 0 2728074 0 2745004 324358 2745004 Z M 324358 2745004 M 324358 2711158 L 324358 2685593 0 2685593 0 2711158 324358 2711158 Z M 324358 2711158 M 324358 2677312 L 324358 2668677 0 2668677 0 2677312 324358 2677312 Z M 324358 2677312 M 324358 2660396 L 324358 2643480 0 2643480 0 2660396 324358 2660396 Z M 324358 2660396 M 324358 2618283 L 324358 2609634 0 2609634 0 2618283 324358 2618283 Z M 324358 2618283 M 324358 2601354 L 324358 2567521 0 2567521 0 2601354 324358 2601354 Z M 324358 2601354 M 324358 2559241 L 324358 2533675 0 2533675 0 2559241 324358 2559241 Z M 324358 2559241 M 324358 2525395 L 324358 2516759 0 2516759 0 2525395 324358 2525395 Z M 324358 2525395 M 324358 2499843 L 324358 2491563 0 2491563 0 2499843 324358 2499843 Z M 324358 2499843 M 324358 2482914 L 324358 2466353 0 2466353 0 2482914 324358 2482914 Z M 324358 2482914 M 324358 2432520 L 324358 2423871 0 2423871 0 2432520 324358 2432520 Z M 324358 2432520 M 324358 2406955 L 324358 2398674 0 2398674 0 2406955 324358 2406955 Z M 324358 2406955 M 324358 2390039 L 324358 2373478 0 2373478 0 2390039 324358 2390039 Z M 324358 2390039 M 324358 2339632 L 324358 2330996 0 2330996 0 2339632 324358 2339632 Z M 324358 2339632 M 324358 2322716 L 324358 2297164 0 2297164 0 2322716 324358 2322716 Z M 324358 2322716 M 324358 2288883 L 324358 2255037 0 2255037 0 2288883 324358 2288883 Z M 324358 2288883 M 324358 2246757 L 324358 2238121 0 2238121 0 2246757 324358 2246757 Z M 324358 2246757 M 324358 2229841 L 324358 2221192 0 2221192 0 2229841 324358 2229841 Z M 324358 2229841 M 324358 2195995 L 324358 2162162 0 2162162 0 2195995 324358 2195995 Z M 324358 2195995 M 324358 2153882 L 324358 2136953 0 2136953 0 2153882 324358 2153882 Z M 324358 2153882 M 324358 2128317 L 324358 2103120 0 2103120 0 2128317 324358 2128317 Z M 324358 2128317 M 324358 2086204 L 324358 2077923 0 2077923 0 2086204 324358 2086204 Z M 324358 2086204 M 324358 2060639 L 324358 2052003 0 2052003 0 2060639 324358 2060639 Z M 324358 2060639 M 324358 2043722 L 324358 2026793 0 2026793 0 2043722 324358 2043722 Z M 324358 2043722 M 324358 1992960 L 324358 1984680 0 1984680 0 1992960 324358 1992960 Z M 324358 1992960 M 324358 1967764 L 324358 1959115 0 1959115 0 1967764 324358 1967764 Z M 324358 1967764 M 324358 1950834 L 324358 1917002 0 1917002 0 1950834 324358 1950834 Z M 324358 1950834 M 324358 1908353 L 324358 1883156 0 1883156 0 1908353 324358 1908353 Z M 324358 1908353 M 324358 1874876 L 324358 1866240 0 1866240 0 1874876 324358 1874876 Z M 324358 1874876 M 324358 1832394 L 324358 1824114 0 1824114 0 1832394 324358 1832394 Z M 324358 1832394 M 324358 1807197 L 324358 1790281 0 1790281 0 1807197 324358 1807197 Z M 324358 1807197 M 324358 1782001 L 324358 1773352 0 1773352 0 1782001 324358 1782001 Z M 324358 1782001 M 324358 1765072 L 324358 1739519 0 1739519 0 1765072 324358 1765072 Z M 324358 1765072 M 324358 1731239 L 324358 1697393 0 1697393 0 1731239 324358 1731239 Z M 324358 1731239 M 324358 1689113 L 324358 1680477 0 1680477 0 1689113 324358 1689113 Z M 324358 1689113 M 324358 1663560 L 324358 1646632 0 1646632 0 1663560 324358 1663560 Z M 324358 1663560 M 324358 1638364 L 324358 1629715 0 1629715 0 1638364 324358 1638364 Z M 324358 1638364 M 324358 1596238 L 324358 1570673 0 1570673 0 1596238 324358 1596238 Z M 324358 1596238 M 324358 1562392 L 324358 1528559 0 1528559 0 1562392 324358 1562392 Z M 324358 1562392 M 324358 1519923 L 324358 1511643 0 1511643 0 1519923 324358 1519923 Z M 324358 1519923 M 324358 1503363 L 324358 1494714 0 1494714 0 1503363 324358 1503363 Z M 324358 1503363 M 324358 1486434 L 324358 1452601 0 1452601 0 1486434 324358 1486434 Z M 324358 1486434 M 324358 1443952 L 324358 1418755 0 1418755 0 1443952 324358 1443952 Z M 324358 1443952 M 324358 1410475 L 324358 1384922 0 1384922 0 1410475 324358 1410475 Z M 324358 1410475 M 324358 1376642 L 324358 1359713 0 1359713 0 1376642 324358 1376642 Z M 324358 1376642 M 324358 1351077 L 324358 1325880 0 1325880 0 1351077 324358 1351077 Z M 324358 1351077 M 324358 1317600 L 324358 1308963 0 1308963 0 1317600 324358 1317600 Z M 324358 1317600 M 324358 1300683 L 324358 1283754 0 1283754 0 1300683 324358 1300683 Z M 324358 1300683 M 324358 1266838 L 324358 1258202 0 1258202 0 1266838 324358 1266838 Z M 324358 1266838 M 324358 1224356 L 324358 1216076 0 1216076 0 1224356 324358 1224356 Z M 324358 1224356 M 324358 1207796 L 324358 1182243 0 1182243 0 1207796 324358 1207796 Z M 324358 1207796 M 324358 1173963 L 324358 1140117 0 1140117 0 1173963 324358 1173963 Z M 324358 1173963 M 324358 1131481 L 324358 1123201 0 1123201 0 1131481 324358 1131481 Z M 324358 1131481 M 324358 1106272 L 324358 1089355 0 1089355 0 1106272 324358 1106272 Z M 324358 1106272 M 324358 1055522 L 324358 1047242 0 1047242 0 1055522 324358 1055522 Z M 324358 1055522 M 324358 1038594 L 324358 1030313 0 1030313 0 1038594 324358 1038594 Z M 324358 1038594 M 324358 1005116 L 324358 996480 0 996480 0 1005116 324358 1005116 Z M 324358 1005116 M 324358 971283 L 324358 954354 0 954354 0 971283 324358 971283 Z M 324358 971283 M 324358 945718 L 324358 937438 0 937438 0 945718 324358 945718 Z M 324358 945718 M 324358 929158 L 324358 895312 0 895312 0 929158 324358 929158 Z M 324358 929158 M 324358 886676 L 324358 861479 0 861479 0 886676 324358 886676 Z M 324358 886676 M 324358 852843 L 324358 844563 0 844563 0 852843 324358 852843 Z M 324358 852843 M 324358 827634 L 324358 802437 0 802437 0 827634 324358 827634 Z M 324358 827634 M 324358 793801 L 324358 776872 0 776872 0 793801 324358 793801 Z M 324358 793801 M 324358 759956 L 324358 751675 0 751675 0 759956 324358 759956 Z M 324358 759956 M 324358 734759 L 324358 726478 0 726478 0 734759 324358 734759 Z M 324358 734759 M 324358 717842 L 324358 700913 0 700913 0 717842 324358 717842 Z M 324358 717842 M 324358 667080 L 324358 658800 0 658800 0 667080 324358 667080 Z M 324358 667080 M 324358 641884 L 324358 616674 0 616674 0 641884 324358 641884 Z M 324358 641884 M 324358 608038 L 324358 591122 0 591122 0 608038 324358 608038 Z M 324358 608038 M 324358 574193 L 324358 565912 0 565912 0 574193 324358 574193 Z M 324358 574193 M 324358 548996 L 324358 540716 0 540716 0 548996 324358 548996 Z M 324358 548996 M 324358 506883 L 324358 489954 0 489954 0 506883 324358 506883 Z M 324358 506883 M 324358 481318 L 324358 464401 0 464401 0 481318 324358 481318 Z M 324358 481318 M 324358 447840 L 324358 422275 0 422275 0 447840 324358 447840 Z M 324358 447840 M 324358 405359 L 324358 397079 0 397079 0 405359 324358 405359 Z M 324358 405359 M 324358 388442 L 324358 380162 0 380162 0 388442 324358 388442 Z M 324358 388442 M 324358 363233 L 324358 338036 0 338036 0 363233 324358 363233 Z M 324358 363233 M 324358 321120 L 324358 304203 0 304203 0 321120 324358 321120 Z M 324358 321120 M 324358 295555 L 324358 287274 0 287274 0 295555 324358 295555 Z M 324358 295555 M 324358 278638 L 324358 253441 0 253441 0 278638 324358 278638 Z M 324358 278638 M 324358 245161 L 324358 228232 0 228232 0 245161 324358 245161 Z M 324358 245161 M 324358 202680 L 324358 168834 0 168834 0 202680 324358 202680 Z M 324358 202680 M 324358 160554 L 324358 143637 0 143637 0 160554 324358 160554 Z M 324358 160554 M 324358 135357 L 324358 118441 0 118441 0 135357 324358 135357 Z M 324358 135357 M 324358 109792 L 324358 92876 0 92876 0 109792 324358 109792 Z M 324358 109792 M 324358 67679 L 324358 42482 0 42482 0 67679 324358 67679 Z M 324358 67679 M 324358 33833 L 324358 25553 0 25553 0 33833 324358 33833 Z M 324358 33833 M 324358 16917 L 324358 0 0 0 0 16917 324358 16917 Z M 324358 16917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0" draw:name="Freeform 2" draw:style-name="gr9" draw:text-style-name="P137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56" loext:marker-style-name="T2"/></table:table-cell></table:table-row></table:table></draw:text-box></draw:frame></text:p>
        <text:p text:style-name="P61" loext:marker-style-name="T2"/>
        <text:p text:style-name="P64" loext:marker-style-name="T2"/>
        <text:p text:style-name="P129" loext:marker-style-name="T24"><draw:custom-shape text:anchor-type="char" draw:z-index="12" draw:name="Freeform 105" draw:style-name="gr3" draw:text-style-name="P137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10" draw:name="Freeform 106" draw:style-name="gr3" draw:text-style-name="P137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24/10/2023.</text:span><text:span text:style-name="T23"> </text:span></text:p>
        <text:p text:style-name="P132" loext:marker-style-name="T24"><draw:custom-shape text:anchor-type="char" draw:z-index="11" draw:name="Freeform 107" draw:style-name="gr4" draw:text-style-name="P137" svg:width="13.727cm" svg:height="0.003cm" svg:x="4.202cm" svg:y="-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3"> </text:span><text:line-break loext:clear="all"/><text:span text:style-name="T7">Reguladora de las Bases del Régimen Local, en orden a convocar y presidir las sesiones de la Junta de</text:span><text:span text:style-name="T23"> </text:span><text:span text:style-name="T7">Gobierno Local, y en cumplimiento de lo preceptuado en los artículos 87 y siguientes de la Ley 7/2015,</text:span><text:span text:style-name="T23"> </text:span></text:p>
        <text:p text:style-name="P135" loext:marker-style-name="T24"><text:span text:style-name="T7">de 1 de abril, de los municipio</text:span><text:span text:style-name="T8">s </text:span><text:span text:style-name="T7">de Canarias y artículos 69, 106 y disposición transitoria única del</text:span><text:span text:style-name="T23"> </text:span><text:line-break loext:clear="all"/><text:span text:style-name="T7">Reglamento Orgánico Municipal, </text:span><text:span text:style-name="T6">HE RESUELTO:</text:span><text:span text:style-name="T23"> </text:span></text:p>
        <text:p text:style-name="P133" loext:marker-style-name="T24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3"> </text:span><text:line-break loext:clear="all"/><text:span text:style-name="T7">lugar en Casas Consistoriales de Mogán de este Ilustre Ayuntamiento de Mogán, el día</text:span><text:span text:style-name="T16"> </text:span><text:span text:style-name="T6">24/10/2023 </text:span><text:span text:style-name="T7">a las</text:span><text:span text:style-name="T23"> </text:span></text:p>
        <text:p text:style-name="P135" loext:marker-style-name="T24"><text:span text:style-name="T6">12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3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3"> </text:span><text:line-break loext:clear="all"/><text:span text:style-name="T7">Reglamento de Organización, Funcionamiento y Régimen Jurídico de las Entidades Locales, aprobado</text:span><text:span text:style-name="T23"> </text:span></text:p>
        <text:p text:style-name="P130" loext:marker-style-name="T24"><text:span text:style-name="T7">por Real Decreto número 2568/1986, de 28 de noviembre, para tratar los siguientes asuntos:</text:span><text:span text:style-name="T23"> </text:span></text:p>
        <text:p text:style-name="P131" loext:marker-style-name="T24"><text:span text:style-name="T17">ORDEN DEL DÍA</text:span><text:span text:style-name="T23"> </text:span></text:p>
        <text:p text:style-name="P61" loext:marker-style-name="T2"/>
        <text:p text:style-name="P61" loext:marker-style-name="T2"><draw:frame draw:style-name="fr1" draw:name="Marco2" text:anchor-type="paragraph" svg:x="2.081cm" svg:y="-0.116cm" svg:width="13.686cm" draw:z-index="17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4"><text:span text:style-name="T6">PUNTO</text:span><text:span text:style-name="T26"> </text:span></text:p></table:table-cell><table:table-cell table:style-name="Tabla2.A1" office:value-type="string"><text:p text:style-name="P3" loext:marker-style-name="T24"><text:span text:style-name="T6">DESCRIPCIÓN</text:span><text:span text:style-name="T26"> </text:span></text:p></table:table-cell></table:table-row><table:table-row table:style-name="Tabla2.2"><table:table-cell table:style-name="Tabla2.A1" office:value-type="string"><text:p text:style-name="P4" loext:marker-style-name="T24"><text:span text:style-name="T7">1</text:span><text:span text:style-name="T26"> </text:span></text:p></table:table-cell><table:table-cell table:style-name="Tabla2.A1" office:value-type="string"><text:p text:style-name="P5" loext:marker-style-name="T24"><text:span text:style-name="T7">Aprobación, si procede de los borradores del acta de las sesiones anteriores. <text:s/></text:span></text:p></table:table-cell></table:table-row><table:table-row table:style-name="Tabla2.3"><table:table-cell table:style-name="Tabla2.A1" office:value-type="string"><text:p text:style-name="P11" loext:marker-style-name="T24"><text:span text:style-name="T7">2</text:span><text:span text:style-name="T26"> </text:span></text:p></table:table-cell><table:table-cell table:style-name="Tabla2.A1" office:value-type="string"><text:p text:style-name="P12" loext:marker-style-name="T24"><text:span text:style-name="T7">Expte. 13790/2023. Aprobación de Facturas y Reconocimiento de Obligaciones (JGL</text:span><text:span text:style-name="T26"> </text:span></text:p><text:p text:style-name="P13" loext:marker-style-name="T24"><text:span text:style-name="T7">24/10/2023) <text:s/></text:span></text:p></table:table-cell></table:table-row><table:table-row table:style-name="Tabla2.4"><table:table-cell table:style-name="Tabla2.A1" office:value-type="string"><text:p text:style-name="P26" loext:marker-style-name="T24"><text:span text:style-name="T7">3</text:span><text:span text:style-name="T26"> </text:span></text:p></table:table-cell><table:table-cell table:style-name="Tabla2.A1" office:value-type="string"><text:p text:style-name="P28" loext:marker-style-name="T24"><text:span text:style-name="T7">Expte</text:span><text:span text:style-name="T12">. <text:s/></text:span><text:span text:style-name="T7">2603/2023</text:span><text:span text:style-name="T12">. <text:s/></text:span><text:span text:style-name="T7">Subvenció</text:span><text:span text:style-name="T10">n <text:s/></text:span><text:span text:style-name="T7">Nominativ</text:span><text:span text:style-name="T10">a <text:s/></text:span><text:span text:style-name="T7">Asociació</text:span><text:span text:style-name="T10">n <text:s/></text:span><text:span text:style-name="T7">Comisió</text:span><text:span text:style-name="T10">n <text:s/></text:span><text:span text:style-name="T7">d</text:span><text:span text:style-name="T10">e <text:s/></text:span><text:span text:style-name="T7">Fiesta</text:span><text:span text:style-name="T12">s <text:s/></text:span><text:span text:style-name="T7">de</text:span><text:span text:style-name="T26"> </text:span></text:p><text:p text:style-name="P36" loext:marker-style-name="T24"><text:span text:style-name="T7">Veneguera- COFIVE (MOGÁN 05/23) Propuesta de resolución de JGL de declaración</text:span><text:span text:style-name="T26"> </text:span><text:span text:style-name="T7">de quedar perfectamente justificada la subvención concedida año 2023 y archivo del</text:span><text:span text:style-name="T26"> </text:span><text:span text:style-name="T7">expediente. <text:s/></text:span></text:p></table:table-cell></table:table-row><table:table-row table:style-name="Tabla2.5"><table:table-cell table:style-name="Tabla2.A1" office:value-type="string"><text:p text:style-name="P27" loext:marker-style-name="T24"><text:span text:style-name="T7">4</text:span><text:span text:style-name="T26"> </text:span></text:p></table:table-cell><table:table-cell table:style-name="Tabla2.A1" office:value-type="string"><text:p text:style-name="P29" loext:marker-style-name="T24"><text:span text:style-name="T7">Expte</text:span><text:span text:style-name="T8">. </text:span><text:span text:style-name="T7">3767/2020</text:span><text:span text:style-name="T11">. </text:span><text:span text:style-name="T7">Propuest</text:span><text:span text:style-name="T10">a <text:s/></text:span><text:span text:style-name="T7">par</text:span><text:span text:style-name="T8">a </text:span><text:span text:style-name="T7">Otorga</text:span><text:span text:style-name="T10">r <text:s/></text:span><text:span text:style-name="T8">a </text:span><text:span text:style-name="T7">doña *****************************</text:span><text:span text:style-name="T12">* <text:s/></text:span><text:span text:style-name="T7">en</text:span><text:span text:style-name="T26"> </text:span></text:p><text:p text:style-name="P37" loext:marker-style-name="T24"><text:span text:style-name="T7">representación de Urban 2020</text:span><text:span text:style-name="T10">, <text:s/></text:span><text:span text:style-name="T7">S.L.</text:span><text:span text:style-name="T10">, <text:s/></text:span><text:span text:style-name="T7">l</text:span><text:span text:style-name="T10">a <text:s/></text:span><text:span text:style-name="T7">licenci</text:span><text:span text:style-name="T10">a <text:s/></text:span><text:span text:style-name="T7">d</text:span><text:span text:style-name="T10">e <text:s/></text:span><text:span text:style-name="T7">obr</text:span><text:span text:style-name="T10">a <text:s/></text:span><text:span text:style-name="T7">mayo</text:span><text:span text:style-name="T10">r <text:s/></text:span><text:span text:style-name="T7">consistent</text:span><text:span text:style-name="T10">e <text:s/></text:span><text:span text:style-name="T7">en</text:span><text:span text:style-name="T26"> </text:span><text:line-break loext:clear="all"/><text:span text:style-name="T7">Proyecto de dos viviendas adosadas unifamiliares, sito en c/Aly, nº62, parcela 87,</text:span><text:span text:style-name="T26"> </text:span><text:span text:style-name="T7">Urbanizació</text:span><text:span text:style-name="T10">n <text:s/></text:span><text:span text:style-name="T7">Lomatres</text:span><text:span text:style-name="T12">, <text:s/></text:span><text:span text:style-name="T7">referenci</text:span><text:span text:style-name="T10">a <text:s/></text:span><text:span text:style-name="T7">catastra</text:span><text:span text:style-name="T12">l <text:s/></text:span><text:span text:style-name="T7">******************************</text:span><text:span text:style-name="T10">, <text:s/></text:span><text:span text:style-name="T7">e</text:span><text:span text:style-name="T10">n <text:s/></text:span><text:span text:style-name="T7">este</text:span><text:span text:style-name="T26"> </text:span></text:p><text:p text:style-name="P13" loext:marker-style-name="T24"><text:span text:style-name="T7">Término Municipal de Mogán. <text:s/></text:span></text:p></table:table-cell></table:table-row><table:table-row table:style-name="Tabla2.6"><table:table-cell table:style-name="Tabla2.A1" office:value-type="string"><text:p text:style-name="P26" loext:marker-style-name="T24"><text:span text:style-name="T7">5</text:span><text:span text:style-name="T26"> </text:span></text:p></table:table-cell><table:table-cell table:style-name="Tabla2.A1" office:value-type="string"><text:p text:style-name="P30" loext:marker-style-name="T24"><text:span text:style-name="T7">Expte. 2378/2020. Propuesta para Otorgar a don ************************************** en</text:span><text:span text:style-name="T26"> </text:span></text:p><text:p text:style-name="P38" loext:marker-style-name="T24"><text:span text:style-name="T7">representación de don ************************ la licencia de obra mayor para la ejecución</text:span><text:span text:style-name="T26"> </text:span><text:span text:style-name="T7">de vivienda unifamilia</text:span><text:span text:style-name="T10">r <text:s/></text:span><text:span text:style-name="T7">adosada</text:span><text:span text:style-name="T10">: <text:s/></text:span><text:span text:style-name="T7">Agrupació</text:span><text:span text:style-name="T10">n <text:s/></text:span><text:span text:style-name="T7">d</text:span><text:span text:style-name="T10">e <text:s/></text:span><text:span text:style-name="T7">bungalows</text:span><text:span text:style-name="T12">, <text:s/></text:span><text:span text:style-name="T7">sit</text:span><text:span text:style-name="T10">o <text:s/></text:span><text:span text:style-name="T7">e</text:span><text:span text:style-name="T10">n <text:s/></text:span><text:span text:style-name="T7">c/Princesa</text:span><text:span text:style-name="T26"> </text:span><text:line-break loext:clear="all"/><text:span text:style-name="T7">Guayarmina, nº 6, parcela 2, Loma Primera Plan Parcial Cornisa del Sur, Arguineguin,</text:span><text:span text:style-name="T26"> </text:span></text:p><text:p text:style-name="P14" loext:marker-style-name="T24"><text:span text:style-name="T7">en este Término Municipal de Mogán. <text:s/></text:span></text:p></table:table-cell></table:table-row><table:table-row table:style-name="Tabla2.5"><table:table-cell table:style-name="Tabla2.A1" office:value-type="string"><text:p text:style-name="P26" loext:marker-style-name="T24"><text:span text:style-name="T7">6</text:span><text:span text:style-name="T26"> </text:span></text:p></table:table-cell><table:table-cell table:style-name="Tabla2.A1" office:value-type="string"><text:p text:style-name="P31" loext:marker-style-name="T24"><text:span text:style-name="T7">Expte</text:span><text:span text:style-name="T12">. <text:s/></text:span><text:span text:style-name="T7">1793/2023</text:span><text:span text:style-name="T12">. <text:s/></text:span><text:span text:style-name="T7">Propuest</text:span><text:span text:style-name="T10">a <text:s/></text:span><text:span text:style-name="T7">par</text:span><text:span text:style-name="T10">a <text:s/></text:span><text:span text:style-name="T7">Denega</text:span><text:span text:style-name="T10">r <text:s/>a <text:s/></text:span><text:span text:style-name="T7">do</text:span><text:span text:style-name="T11">n </text:span><text:span text:style-name="T7">**************************</text:span><text:span text:style-name="T12">* <text:s/></text:span><text:span text:style-name="T7">en</text:span><text:span text:style-name="T26"> </text:span></text:p><text:p text:style-name="P32" loext:marker-style-name="T24"><text:span text:style-name="T7">representación de Don ****************************** la licencia de obra mayor consistente</text:span><text:span text:style-name="T26"> </text:span></text:p><text:p text:style-name="P44" loext:marker-style-name="T24"><text:span text:style-name="T7">en Proyecto de construcción de vivienda unifamiliar de dos plantas y sótano, sita en</text:span><text:span text:style-name="T26"> </text:span><text:span text:style-name="T7">c/Laurisilva,12<text:tab/> <text:tab/>y<text:tab/> <text:tab/>c/Verodes,13,<text:tab/> <text:tab/>parcela<text:tab/> <text:tab/>25,<text:tab/> <text:tab/>referencia<text:tab/> <text:tab/>catastral</text:span><text:span text:style-name="T26"> </text:span><text:span text:style-name="T7">4900411DR3840S0001MS. El Horno, en este Término Municipal de Mogán <text:s/></text:span></text:p></table:table-cell></table:table-row><table:table-row table:style-name="Tabla2.8"><table:table-cell table:style-name="Tabla2.A1" office:value-type="string"><text:p text:style-name="P45" loext:marker-style-name="T24"><text:span text:style-name="T7">7</text:span><text:span text:style-name="T26"> </text:span><text:line-break loext:clear="all"/></text:p></table:table-cell><table:table-cell table:style-name="Tabla2.A1" office:value-type="string"><text:p text:style-name="P39" loext:marker-style-name="T24"><text:span text:style-name="T7">Expte. 10950/2022. Propuesta para Rectificar error material advertido en el acuerdo</text:span><text:span text:style-name="T26"> </text:span><text:span text:style-name="T7">adoptado por la Junta de Gobierno Local, celebrada en sesión ordinaria de 04 de abril</text:span><text:span text:style-name="T26"> </text:span></text:p><text:p text:style-name="P33" loext:marker-style-name="T24"><text:span text:style-name="T7">de 2023, donde dice representante legal ******************************** debe decir</text:span><text:span text:style-name="T26"> </text:span></text:p><text:p text:style-name="P34" loext:marker-style-name="T24"><text:span text:style-name="T7">************************* en representación de Edistribución Redes Digitales, S.L.U. para</text:span><text:span text:style-name="T26"> </text:span></text:p><text:p text:style-name="P40" loext:marker-style-name="T24"><text:span text:style-name="T7">Licencia de Obra Mayo</text:span><text:span text:style-name="T10">r <text:s/></text:span><text:span text:style-name="T7">consistent</text:span><text:span text:style-name="T10">e <text:s/></text:span><text:span text:style-name="T7">e</text:span><text:span text:style-name="T10">n <text:s/></text:span><text:span text:style-name="T7">Pas</text:span><text:span text:style-name="T10">o <text:s/>a <text:s/></text:span><text:span text:style-name="T7">Celda</text:span><text:span text:style-name="T10">s <text:s/></text:span><text:span text:style-name="T7">Blindadas</text:span><text:span text:style-name="T10">, <text:s/></text:span><text:span text:style-name="T7">sit</text:span><text:span text:style-name="T10">o <text:s/></text:span><text:span text:style-name="T7">e</text:span><text:span text:style-name="T10">n <text:s/></text:span><text:span text:style-name="T7">la</text:span><text:span text:style-name="T26"> </text:span><text:line-break loext:clear="all"/><text:span text:style-name="T7">Subestación 66/20kV Arguineguín, en este Término Municipal de Mogán. <text:s/></text:span></text:p></table:table-cell></table:table-row><table:table-row table:style-name="Tabla2.9"><table:table-cell table:style-name="Tabla2.A1" office:value-type="string"><text:p text:style-name="P26" loext:marker-style-name="T24"><text:span text:style-name="T7">8</text:span><text:span text:style-name="T26"> </text:span></text:p></table:table-cell><table:table-cell table:style-name="Tabla2.A1" office:value-type="string"><text:p text:style-name="P35" loext:marker-style-name="T24"><text:span text:style-name="T7">Expte</text:span><text:span text:style-name="T8">. </text:span><text:span text:style-name="T7">7810/2023. Recurso Reposició</text:span><text:span text:style-name="T8">n </text:span><text:span text:style-name="T7">Imposició</text:span><text:span text:style-name="T10">n <text:s/></text:span><text:span text:style-name="T7">d</text:span><text:span text:style-name="T10">e <text:s/></text:span><text:span text:style-name="T7">un</text:span><text:span text:style-name="T10">a <text:s/></text:span><text:span text:style-name="T7">sanció</text:span><text:span text:style-name="T10">n <text:s/>a <text:s/></text:span><text:span text:style-name="T7">l</text:span><text:span text:style-name="T10">a <text:s/></text:span><text:span text:style-name="T7">entidad</text:span><text:span text:style-name="T26"> </text:span></text:p><text:p text:style-name="P42" loext:marker-style-name="T24"><text:span text:style-name="T7">Promotora Bayuca S.A.U. por importe de 450 euros por la comisión de una infracción</text:span><text:span text:style-name="T26"> </text:span><text:span text:style-name="T7">Lev</text:span><text:span text:style-name="T10">e <text:s/></text:span><text:span text:style-name="T7">e</text:span><text:span text:style-name="T10">n <text:s/></text:span><text:span text:style-name="T7">materi</text:span><text:span text:style-name="T10">a <text:s/></text:span><text:span text:style-name="T7">d</text:span><text:span text:style-name="T10">e <text:s/></text:span><text:span text:style-name="T7">Limpiez</text:span><text:span text:style-name="T10">a <text:s/></text:span><text:span text:style-name="T7">d</text:span><text:span text:style-name="T10">e <text:s/></text:span><text:span text:style-name="T7">Espacio</text:span><text:span text:style-name="T12">s <text:s/></text:span><text:span text:style-name="T7">Público</text:span><text:span text:style-name="T12">s <text:s/></text:span><text:span text:style-name="T10">y <text:s/></text:span><text:span text:style-name="T7">Gestió</text:span><text:span text:style-name="T10">n <text:s/></text:span><text:span text:style-name="T7">d</text:span><text:span text:style-name="T10">e <text:s/></text:span><text:span text:style-name="T7">Residuos</text:span><text:span text:style-name="T26"> </text:span><text:line-break loext:clear="all"/><text:span text:style-name="T7">Municipales de Mogán, según recoge la Ordenanza publicada en el BOP. nº118, de</text:span><text:span text:style-name="T26"> </text:span></text:p></table:table-cell></table:table-row></table:table></draw:text-box></draw:frame></text:p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5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6" loext:marker-style-name="T2"/>
        <text:p text:style-name="P57" loext:marker-style-name="T1"/>
        <text:p text:style-name="P57" loext:marker-style-name="T1"><draw:frame draw:style-name="fr1" draw:name="Marco3" text:anchor-type="paragraph" svg:x="0.108cm" svg:y="-0.018cm" svg:width="17.84cm" draw:z-index="18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7" loext:marker-style-name="T24"><draw:custom-shape text:anchor-type="char" draw:z-index="1" draw:name="Freeform 3" draw:style-name="gr8" draw:text-style-name="P137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6" draw:style-name="gr5" draw:text-style-name="P137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3.A1" office:value-type="string"><text:p text:style-name="P8" loext:marker-style-name="T24"><draw:custom-shape text:anchor-type="char" draw:z-index="3" draw:name="Freeform 5" draw:style-name="gr6" draw:text-style-name="P137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3.A1" office:value-type="string"><text:p text:style-name="P9" loext:marker-style-name="T24"><text:span text:style-name="T19">Fecha/hora:</text:span><text:span text:style-name="T25"> </text:span></text:p></table:table-cell></table:table-row><table:table-row table:style-name="Tabla3.2"><table:table-cell table:style-name="Tabla3.A1" office:value-type="string"><text:p text:style-name="P49" loext:marker-style-name="T24"><draw:custom-shape text:anchor-type="char" draw:z-index="2" draw:name="Freeform 4" draw:style-name="gr7" draw:text-style-name="P137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50" loext:marker-style-name="T24"><text:span text:style-name="T20">DAVID CHAO CASTRO</text:span><text:span text:style-name="T27"> </text:span></text:p></table:table-cell><table:table-cell table:style-name="Tabla3.A1" office:value-type="string"><text:p text:style-name="P51" loext:marker-style-name="T24"><text:span text:style-name="T20">Alcaldesa-Presidenta</text:span><text:span text:style-name="T27"> </text:span></text:p><text:p text:style-name="P52" loext:marker-style-name="T24"><text:span text:style-name="T20">Secretario General Accidental</text:span><text:span text:style-name="T27"> </text:span></text:p></table:table-cell><table:table-cell table:style-name="Tabla3.A1" office:value-type="string"><text:p text:style-name="P53" loext:marker-style-name="T24"><text:span text:style-name="T20">23/10/2023 11:37</text:span><text:span text:style-name="T27"> </text:span></text:p><text:p text:style-name="P54" loext:marker-style-name="T24"><text:span text:style-name="T20">23/10/2023 11:42</text:span><text:span text:style-name="T27"> </text:span></text:p></table:table-cell></table:table-row></table:table></draw:text-box></draw:frame></text:p>
      </text:section>
      <text:section text:style-name="Sect2" text:name="Sección2">
        <text:p text:style-name="P59" loext:marker-style-name="T1"/>
        <text:p text:style-name="P58" loext:marker-style-name="T1"><draw:frame draw:style-name="fr1" draw:name="Marco4" text:anchor-type="paragraph" svg:x="0.108cm" svg:y="0.175cm" svg:width="1.647cm" draw:z-index="19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4.2"><table:table-cell table:style-name="Tabla4.A1" office:value-type="string"><text:p text:style-name="P56" loext:marker-style-name="T2"/></table:table-cell><table:table-cell table:style-name="Tabla4.A1" table:number-rows-spanned="2" office:value-type="string"><text:p text:style-name="P56" loext:marker-style-name="T2"/></table:table-cell></table:table-row><table:table-row table:style-name="Tabla4.3"><table:table-cell table:style-name="Tabla4.A1" office:value-type="string"><text:p text:style-name="P56" loext:marker-style-name="T2"/></table:table-cell><table:covered-table-cell table:style-name="Tabla4.B3"/></table:table-row><table:table-row table:style-name="Tabla4.4"><table:table-cell table:style-name="Tabla4.A1" office:value-type="string"><text:p text:style-name="P56" loext:marker-style-name="T2"><draw:custom-shape text:anchor-type="char" draw:z-index="20" draw:name="Freeform 7" draw:style-name="gr1" draw:text-style-name="P136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643 0 3158643 0 3175559 324358 3175559 Z M 324358 3175559 M 324358 3149994 L 324358 3141714 0 3141714 0 3149994 324358 3149994 Z M 324358 3149994 M 324358 3124797 L 324358 3116517 0 3116517 0 3124797 324358 3124797 Z M 324358 3124797 M 324358 3082684 L 324358 3074035 0 3074035 0 3082684 324358 3082684 Z M 324358 3082684 M 324358 3048838 L 324358 3031922 0 3031922 0 3048838 324358 3048838 Z M 324358 3048838 M 324358 3023642 L 324358 3014993 0 3014993 0 3023642 324358 3023642 Z M 324358 3023642 M 324358 2989796 L 324358 2981160 0 2981160 0 2989796 324358 2989796 Z M 324358 2989796 M 324358 2972880 L 324358 2947683 0 2947683 0 2972880 324358 2972880 Z M 324358 2972880 M 324358 2939034 L 324358 2905201 0 2905201 0 2939034 324358 2939034 Z M 324358 2939034 M 324358 2896921 L 324358 2879992 0 2879992 0 2896921 324358 2896921 Z M 324358 2896921 M 324358 2871356 L 324358 2854795 0 2854795 0 2871356 324358 2871356 Z M 324358 2871356 M 324358 2837879 L 324358 2820962 0 2820962 0 2837879 324358 2837879 Z M 324358 2837879 M 324358 2804033 L 324358 2795397 0 2795397 0 2804033 324358 2804033 Z M 324358 2804033 M 324358 2761552 L 324358 2753284 0 2753284 0 2761552 324358 2761552 Z M 324358 2761552 M 324358 2745004 L 324358 2728074 0 2728074 0 2745004 324358 2745004 Z M 324358 2745004 M 324358 2711158 L 324358 2685593 0 2685593 0 2711158 324358 2711158 Z M 324358 2711158 M 324358 2677312 L 324358 2668677 0 2668677 0 2677312 324358 2677312 Z M 324358 2677312 M 324358 2660396 L 324358 2643480 0 2643480 0 2660396 324358 2660396 Z M 324358 2660396 M 324358 2618283 L 324358 2609634 0 2609634 0 2618283 324358 2618283 Z M 324358 2618283 M 324358 2601354 L 324358 2567521 0 2567521 0 2601354 324358 2601354 Z M 324358 2601354 M 324358 2559241 L 324358 2533675 0 2533675 0 2559241 324358 2559241 Z M 324358 2559241 M 324358 2525395 L 324358 2516759 0 2516759 0 2525395 324358 2525395 Z M 324358 2525395 M 324358 2499843 L 324358 2491563 0 2491563 0 2499843 324358 2499843 Z M 324358 2499843 M 324358 2482914 L 324358 2466353 0 2466353 0 2482914 324358 2482914 Z M 324358 2482914 M 324358 2432520 L 324358 2423871 0 2423871 0 2432520 324358 2432520 Z M 324358 2432520 M 324358 2406955 L 324358 2398674 0 2398674 0 2406955 324358 2406955 Z M 324358 2406955 M 324358 2390039 L 324358 2373478 0 2373478 0 2390039 324358 2390039 Z M 324358 2390039 M 324358 2339632 L 324358 2330996 0 2330996 0 2339632 324358 2339632 Z M 324358 2339632 M 324358 2322716 L 324358 2297164 0 2297164 0 2322716 324358 2322716 Z M 324358 2322716 M 324358 2288883 L 324358 2255037 0 2255037 0 2288883 324358 2288883 Z M 324358 2288883 M 324358 2246757 L 324358 2238121 0 2238121 0 2246757 324358 2246757 Z M 324358 2246757 M 324358 2229841 L 324358 2221192 0 2221192 0 2229841 324358 2229841 Z M 324358 2229841 M 324358 2195995 L 324358 2162162 0 2162162 0 2195995 324358 2195995 Z M 324358 2195995 M 324358 2153882 L 324358 2136953 0 2136953 0 2153882 324358 2153882 Z M 324358 2153882 M 324358 2128317 L 324358 2103120 0 2103120 0 2128317 324358 2128317 Z M 324358 2128317 M 324358 2086204 L 324358 2077923 0 2077923 0 2086204 324358 2086204 Z M 324358 2086204 M 324358 2060639 L 324358 2052003 0 2052003 0 2060639 324358 2060639 Z M 324358 2060639 M 324358 2043722 L 324358 2026793 0 2026793 0 2043722 324358 2043722 Z M 324358 2043722 M 324358 1992960 L 324358 1984680 0 1984680 0 1992960 324358 1992960 Z M 324358 1992960 M 324358 1967764 L 324358 1959115 0 1959115 0 1967764 324358 1967764 Z M 324358 1967764 M 324358 1950834 L 324358 1917002 0 1917002 0 1950834 324358 1950834 Z M 324358 1950834 M 324358 1908353 L 324358 1883156 0 1883156 0 1908353 324358 1908353 Z M 324358 1908353 M 324358 1874876 L 324358 1866240 0 1866240 0 1874876 324358 1874876 Z M 324358 1874876 M 324358 1832394 L 324358 1824114 0 1824114 0 1832394 324358 1832394 Z M 324358 1832394 M 324358 1807197 L 324358 1790281 0 1790281 0 1807197 324358 1807197 Z M 324358 1807197 M 324358 1782001 L 324358 1773352 0 1773352 0 1782001 324358 1782001 Z M 324358 1782001 M 324358 1765072 L 324358 1739519 0 1739519 0 1765072 324358 1765072 Z M 324358 1765072 M 324358 1731239 L 324358 1697393 0 1697393 0 1731239 324358 1731239 Z M 324358 1731239 M 324358 1689113 L 324358 1680477 0 1680477 0 1689113 324358 1689113 Z M 324358 1689113 M 324358 1663560 L 324358 1646632 0 1646632 0 1663560 324358 1663560 Z M 324358 1663560 M 324358 1638364 L 324358 1629715 0 1629715 0 1638364 324358 1638364 Z M 324358 1638364 M 324358 1596238 L 324358 1570673 0 1570673 0 1596238 324358 1596238 Z M 324358 1596238 M 324358 1562392 L 324358 1528559 0 1528559 0 1562392 324358 1562392 Z M 324358 1562392 M 324358 1519923 L 324358 1511643 0 1511643 0 1519923 324358 1519923 Z M 324358 1519923 M 324358 1503363 L 324358 1494714 0 1494714 0 1503363 324358 1503363 Z M 324358 1503363 M 324358 1486434 L 324358 1452601 0 1452601 0 1486434 324358 1486434 Z M 324358 1486434 M 324358 1443952 L 324358 1418755 0 1418755 0 1443952 324358 1443952 Z M 324358 1443952 M 324358 1410475 L 324358 1384922 0 1384922 0 1410475 324358 1410475 Z M 324358 1410475 M 324358 1376642 L 324358 1359713 0 1359713 0 1376642 324358 1376642 Z M 324358 1376642 M 324358 1351077 L 324358 1325880 0 1325880 0 1351077 324358 1351077 Z M 324358 1351077 M 324358 1317600 L 324358 1308963 0 1308963 0 1317600 324358 1317600 Z M 324358 1317600 M 324358 1300683 L 324358 1283754 0 1283754 0 1300683 324358 1300683 Z M 324358 1300683 M 324358 1266838 L 324358 1258202 0 1258202 0 1266838 324358 1266838 Z M 324358 1266838 M 324358 1224356 L 324358 1216076 0 1216076 0 1224356 324358 1224356 Z M 324358 1224356 M 324358 1207796 L 324358 1182243 0 1182243 0 1207796 324358 1207796 Z M 324358 1207796 M 324358 1173963 L 324358 1140117 0 1140117 0 1173963 324358 1173963 Z M 324358 1173963 M 324358 1131481 L 324358 1123201 0 1123201 0 1131481 324358 1131481 Z M 324358 1131481 M 324358 1106272 L 324358 1089355 0 1089355 0 1106272 324358 1106272 Z M 324358 1106272 M 324358 1055522 L 324358 1047242 0 1047242 0 1055522 324358 1055522 Z M 324358 1055522 M 324358 1038594 L 324358 1030313 0 1030313 0 1038594 324358 1038594 Z M 324358 1038594 M 324358 1005116 L 324358 996480 0 996480 0 1005116 324358 1005116 Z M 324358 1005116 M 324358 971283 L 324358 954354 0 954354 0 971283 324358 971283 Z M 324358 971283 M 324358 945718 L 324358 937438 0 937438 0 945718 324358 945718 Z M 324358 945718 M 324358 929158 L 324358 895312 0 895312 0 929158 324358 929158 Z M 324358 929158 M 324358 886676 L 324358 861479 0 861479 0 886676 324358 886676 Z M 324358 886676 M 324358 852843 L 324358 844563 0 844563 0 852843 324358 852843 Z M 324358 852843 M 324358 827634 L 324358 802437 0 802437 0 827634 324358 827634 Z M 324358 827634 M 324358 793801 L 324358 776872 0 776872 0 793801 324358 793801 Z M 324358 793801 M 324358 759956 L 324358 751675 0 751675 0 759956 324358 759956 Z M 324358 759956 M 324358 734759 L 324358 726478 0 726478 0 734759 324358 734759 Z M 324358 734759 M 324358 717842 L 324358 700913 0 700913 0 717842 324358 717842 Z M 324358 717842 M 324358 667080 L 324358 658800 0 658800 0 667080 324358 667080 Z M 324358 667080 M 324358 641884 L 324358 616674 0 616674 0 641884 324358 641884 Z M 324358 641884 M 324358 608038 L 324358 591122 0 591122 0 608038 324358 608038 Z M 324358 608038 M 324358 574193 L 324358 565912 0 565912 0 574193 324358 574193 Z M 324358 574193 M 324358 548996 L 324358 540716 0 540716 0 548996 324358 548996 Z M 324358 548996 M 324358 506883 L 324358 489954 0 489954 0 506883 324358 506883 Z M 324358 506883 M 324358 481318 L 324358 464401 0 464401 0 481318 324358 481318 Z M 324358 481318 M 324358 447840 L 324358 422275 0 422275 0 447840 324358 447840 Z M 324358 447840 M 324358 405359 L 324358 397079 0 397079 0 405359 324358 405359 Z M 324358 405359 M 324358 388442 L 324358 380162 0 380162 0 388442 324358 388442 Z M 324358 388442 M 324358 363233 L 324358 338036 0 338036 0 363233 324358 363233 Z M 324358 363233 M 324358 321120 L 324358 304203 0 304203 0 321120 324358 321120 Z M 324358 321120 M 324358 295555 L 324358 287274 0 287274 0 295555 324358 295555 Z M 324358 295555 M 324358 278638 L 324358 253441 0 253441 0 278638 324358 278638 Z M 324358 278638 M 324358 245161 L 324358 228232 0 228232 0 245161 324358 245161 Z M 324358 245161 M 324358 202680 L 324358 168834 0 168834 0 202680 324358 202680 Z M 324358 202680 M 324358 160554 L 324358 143637 0 143637 0 160554 324358 160554 Z M 324358 160554 M 324358 135357 L 324358 118441 0 118441 0 135357 324358 135357 Z M 324358 135357 M 324358 109792 L 324358 92876 0 92876 0 109792 324358 109792 Z M 324358 109792 M 324358 67679 L 324358 42482 0 42482 0 67679 324358 67679 Z M 324358 67679 M 324358 33833 L 324358 25553 0 25553 0 33833 324358 33833 Z M 324358 33833 M 324358 16917 L 324358 0 0 0 0 16917 324358 16917 Z M 324358 16917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5" draw:name="Freeform 8" draw:style-name="gr9" draw:text-style-name="P137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56" loext:marker-style-name="T2"/></table:table-cell></table:table-row></table:table></draw:text-box></draw:frame></text:p>
        <text:p text:style-name="P61" loext:marker-style-name="T2"/>
        <text:p text:style-name="P61" loext:marker-style-name="T2"/>
        <text:p text:style-name="P62" loext:marker-style-name="T2"/>
        <text:p text:style-name="P71" loext:marker-style-name="T24"><text:span text:style-name="T3">Página 2 de 2</text:span><text:span text:style-name="T21"> </text:span></text:p>
        <text:p text:style-name="P61" loext:marker-style-name="T2"/>
        <text:p text:style-name="P61" loext:marker-style-name="T2"><draw:frame draw:style-name="fr1" draw:name="Marco5" text:anchor-type="paragraph" svg:x="2.081cm" svg:y="-0.041cm" svg:width="13.686cm" draw:z-index="21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56" loext:marker-style-name="T2"/></table:table-cell><table:table-cell table:style-name="Tabla5.A1" office:value-type="string"><text:p text:style-name="P6" loext:marker-style-name="T24"><text:span text:style-name="T7">fecha 30-09-2019. <text:s/></text:span></text:p></table:table-cell></table:table-row><table:table-row table:style-name="Tabla5.2"><table:table-cell table:style-name="Tabla5.A1" office:value-type="string"><text:p text:style-name="P20" loext:marker-style-name="T24"><text:span text:style-name="T7">9</text:span><text:span text:style-name="T26"> </text:span></text:p></table:table-cell><table:table-cell table:style-name="Tabla5.A1" office:value-type="string"><text:p text:style-name="P15" loext:marker-style-name="T24"><text:span text:style-name="T7">Expte. 13133/2023. Abono Servicios Extraordinarios, de la funcionaria ******************</text:span><text:span text:style-name="T26"> </text:span></text:p><text:p text:style-name="P16" loext:marker-style-name="T24"><text:span text:style-name="T7">************ (Septiembre). <text:s/></text:span></text:p></table:table-cell></table:table-row><table:table-row table:style-name="Tabla5.3"><table:table-cell table:style-name="Tabla5.A1" office:value-type="string"><text:p text:style-name="P21" loext:marker-style-name="T24"><text:span text:style-name="T7">10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</text:span><text:span text:style-name="T26"> </text:span></text:p><text:p text:style-name="P13" loext:marker-style-name="T24"><text:span text:style-name="T7">************** (Septiembre) <text:s/></text:span></text:p></table:table-cell></table:table-row><table:table-row table:style-name="Tabla5.2"><table:table-cell table:style-name="Tabla5.A1" office:value-type="string"><text:p text:style-name="P24" loext:marker-style-name="T24"><text:span text:style-name="T7">11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</text:span><text:span text:style-name="T26"> </text:span></text:p><text:p text:style-name="P14" loext:marker-style-name="T24"><text:span text:style-name="T7">***************** (Septiembre). <text:s/></text:span></text:p></table:table-cell></table:table-row><table:table-row table:style-name="Tabla5.3"><table:table-cell table:style-name="Tabla5.A1" office:value-type="string"><text:p text:style-name="P21" loext:marker-style-name="T24"><text:span text:style-name="T7">12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</text:span><text:span text:style-name="T26"> </text:span></text:p><text:p text:style-name="P18" loext:marker-style-name="T24"><text:span text:style-name="T7">*************** (Septiembre). <text:s/></text:span></text:p></table:table-cell></table:table-row><table:table-row table:style-name="Tabla5.2"><table:table-cell table:style-name="Tabla5.A1" office:value-type="string"><text:p text:style-name="P22" loext:marker-style-name="T24"><text:span text:style-name="T7">13</text:span><text:span text:style-name="T26"> </text:span></text:p></table:table-cell><table:table-cell table:style-name="Tabla5.A1" office:value-type="string"><text:p text:style-name="P19" loext:marker-style-name="T24"><text:span text:style-name="T7">Expte. 13133/2023. Abono Servicios Extraordinarios, del funcionario ********************</text:span><text:span text:style-name="T26"> </text:span></text:p><text:p text:style-name="P14" loext:marker-style-name="T24"><text:span text:style-name="T7">************* (Agosto-Septiembre). <text:s/></text:span></text:p></table:table-cell></table:table-row><table:table-row table:style-name="Tabla5.3"><table:table-cell table:style-name="Tabla5.A1" office:value-type="string"><text:p text:style-name="P22" loext:marker-style-name="T24"><text:span text:style-name="T7">14</text:span><text:span text:style-name="T26"> </text:span></text:p></table:table-cell><table:table-cell table:style-name="Tabla5.A1" office:value-type="string"><text:p text:style-name="P19" loext:marker-style-name="T24"><text:span text:style-name="T7">Expte</text:span><text:span text:style-name="T12">. <text:s/></text:span><text:span text:style-name="T7">13133/2023</text:span><text:span text:style-name="T8">. </text:span><text:span text:style-name="T7">Abon</text:span><text:span text:style-name="T10">o <text:s/></text:span><text:span text:style-name="T7">Serv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**</text:span><text:span text:style-name="T26"> </text:span></text:p><text:p text:style-name="P13" loext:marker-style-name="T24"><text:span text:style-name="T7">*****************. (Septiembre). <text:s/></text:span></text:p></table:table-cell></table:table-row><table:table-row table:style-name="Tabla5.2"><table:table-cell table:style-name="Tabla5.A1" office:value-type="string"><text:p text:style-name="P21" loext:marker-style-name="T24"><text:span text:style-name="T7">15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</text:span><text:span text:style-name="T26"> </text:span></text:p><text:p text:style-name="P16" loext:marker-style-name="T24"><text:span text:style-name="T7">************ (Septiembre). <text:s/></text:span></text:p></table:table-cell></table:table-row><table:table-row table:style-name="Tabla5.3"><table:table-cell table:style-name="Tabla5.A1" office:value-type="string"><text:p text:style-name="P21" loext:marker-style-name="T24"><text:span text:style-name="T7">16</text:span><text:span text:style-name="T26"> </text:span></text:p></table:table-cell><table:table-cell table:style-name="Tabla5.A1" office:value-type="string"><text:p text:style-name="P17" loext:marker-style-name="T24"><text:span text:style-name="T7">Expte</text:span><text:span text:style-name="T8">. </text:span><text:span text:style-name="T7">13133/2023. Abon</text:span><text:span text:style-name="T11">o </text:span><text:span text:style-name="T7">Servicios 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*****</text:span><text:span text:style-name="T26"> </text:span></text:p><text:p text:style-name="P13" loext:marker-style-name="T24"><text:span text:style-name="T7">*****************. (Septiembre). <text:s/></text:span></text:p></table:table-cell></table:table-row><table:table-row table:style-name="Tabla5.2"><table:table-cell table:style-name="Tabla5.A1" office:value-type="string"><text:p text:style-name="P21" loext:marker-style-name="T24"><text:span text:style-name="T7">17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*</text:span><text:span text:style-name="T26"> </text:span></text:p><text:p text:style-name="P14" loext:marker-style-name="T24"><text:span text:style-name="T7">*************** (Septiembre) <text:s/></text:span></text:p></table:table-cell></table:table-row><table:table-row table:style-name="Tabla5.3"><table:table-cell table:style-name="Tabla5.A1" office:value-type="string"><text:p text:style-name="P21" loext:marker-style-name="T24"><text:span text:style-name="T7">18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*</text:span><text:span text:style-name="T26"> </text:span></text:p><text:p text:style-name="P13" loext:marker-style-name="T24"><text:span text:style-name="T7">************** (Septiembre). <text:s/></text:span></text:p></table:table-cell></table:table-row><table:table-row table:style-name="Tabla5.12"><table:table-cell table:style-name="Tabla5.A1" office:value-type="string"><text:p text:style-name="P23" loext:marker-style-name="T24"><text:span text:style-name="T7">19</text:span><text:span text:style-name="T26"> </text:span></text:p></table:table-cell><table:table-cell table:style-name="Tabla5.A1" office:value-type="string"><text:p text:style-name="P15" loext:marker-style-name="T24"><text:span text:style-name="T7">Expte. 13133/2023. Servicio</text:span><text:span text:style-name="T8">s </text:span><text:span text:style-name="T7">Extraordinarios del funcionario, ****************************</text:span><text:span text:style-name="T26"> </text:span></text:p><text:p text:style-name="P14" loext:marker-style-name="T24"><text:span text:style-name="T7">(Septiembre). <text:s/></text:span></text:p></table:table-cell></table:table-row><table:table-row table:style-name="Tabla5.3"><table:table-cell table:style-name="Tabla5.A1" office:value-type="string"><text:p text:style-name="P23" loext:marker-style-name="T24"><text:span text:style-name="T7">20</text:span><text:span text:style-name="T26"> </text:span></text:p></table:table-cell><table:table-cell table:style-name="Tabla5.A1" office:value-type="string"><text:p text:style-name="P15" loext:marker-style-name="T24"><text:span text:style-name="T7">Expte</text:span><text:span text:style-name="T12">. <text:s/></text:span><text:span text:style-name="T7">13133/2023</text:span><text:span text:style-name="T12">. <text:s/></text:span><text:span text:style-name="T7">Abon</text:span><text:span text:style-name="T10">o <text:s/></text:span><text:span text:style-name="T7">Serviicio</text:span><text:span text:style-name="T12">s <text:s/></text:span><text:span text:style-name="T7">Extraordinarios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</text:span><text:span text:style-name="T26"> </text:span></text:p><text:p text:style-name="P18" loext:marker-style-name="T24"><text:span text:style-name="T7">****************** (Septiembre) <text:s/></text:span></text:p></table:table-cell></table:table-row><table:table-row table:style-name="Tabla5.12"><table:table-cell table:style-name="Tabla5.A1" office:value-type="string"><text:p text:style-name="P21" loext:marker-style-name="T24"><text:span text:style-name="T7">21</text:span><text:span text:style-name="T26"> </text:span></text:p></table:table-cell><table:table-cell table:style-name="Tabla5.A1" office:value-type="string"><text:p text:style-name="P17" loext:marker-style-name="T24"><text:span text:style-name="T7">Expte</text:span><text:span text:style-name="T12">. <text:s/></text:span><text:span text:style-name="T7">13133/2023</text:span><text:span text:style-name="T12">. <text:s/></text:span><text:span text:style-name="T7">Abon</text:span><text:span text:style-name="T10">o <text:s/></text:span><text:span text:style-name="T7">Servicio</text:span><text:span text:style-name="T12">s <text:s/></text:span><text:span text:style-name="T7">Extraordinarios,</text:span><text:span text:style-name="T10">, <text:s/></text:span><text:span text:style-name="T7">de</text:span><text:span text:style-name="T12">l <text:s/></text:span><text:span text:style-name="T7">funcionari</text:span><text:span text:style-name="T10">o <text:s/></text:span><text:span text:style-name="T7">**********</text:span><text:span text:style-name="T26"> </text:span></text:p><text:p text:style-name="P14" loext:marker-style-name="T24"><text:span text:style-name="T7">*************</text:span><text:span text:style-name="T8">* </text:span><text:span text:style-name="T7">(Septiembre). <text:s/></text:span></text:p></table:table-cell></table:table-row><table:table-row table:style-name="Tabla5.3"><table:table-cell table:style-name="Tabla5.A1" office:value-type="string"><text:p text:style-name="P21" loext:marker-style-name="T24"><text:span text:style-name="T7">22</text:span><text:span text:style-name="T26"> </text:span></text:p></table:table-cell><table:table-cell table:style-name="Tabla5.A1" office:value-type="string"><text:p text:style-name="P17" loext:marker-style-name="T24"><text:span text:style-name="T7">Expte. 13133/2023. Servicios Extraordinarios, de la funcionaria Dª ***********************</text:span><text:span text:style-name="T26"> </text:span></text:p><text:p text:style-name="P18" loext:marker-style-name="T24"><text:span text:style-name="T7">*************** (Septiembre). <text:s/></text:span></text:p></table:table-cell></table:table-row><table:table-row table:style-name="Tabla5.12"><table:table-cell table:style-name="Tabla5.A1" office:value-type="string"><text:p text:style-name="P21" loext:marker-style-name="T24"><text:span text:style-name="T7">23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*</text:span><text:span text:style-name="T26"> </text:span></text:p><text:p text:style-name="P14" loext:marker-style-name="T24"><text:span text:style-name="T7">******************* (Septiembre). <text:s/></text:span></text:p></table:table-cell></table:table-row><table:table-row table:style-name="Tabla5.3"><table:table-cell table:style-name="Tabla5.A1" office:value-type="string"><text:p text:style-name="P21" loext:marker-style-name="T24"><text:span text:style-name="T7">24</text:span><text:span text:style-name="T26"> </text:span></text:p></table:table-cell><table:table-cell table:style-name="Tabla5.A1" office:value-type="string"><text:p text:style-name="P17" loext:marker-style-name="T24"><text:span text:style-name="T7">Expte. 13133/2023. Abono Servicios Extraordinarios, del funcionario *********************</text:span><text:span text:style-name="T26"> </text:span></text:p><text:p text:style-name="P13" loext:marker-style-name="T24"><text:span text:style-name="T7">**************** (Septiembre). <text:s/></text:span></text:p></table:table-cell></table:table-row><table:table-row table:style-name="Tabla5.18"><table:table-cell table:style-name="Tabla5.A1" office:value-type="string"><text:p text:style-name="P46" loext:marker-style-name="T24"><text:span text:style-name="T7">25</text:span><text:span text:style-name="T26"> </text:span><text:line-break loext:clear="all"/><text:line-break loext:clear="all"/></text:p></table:table-cell><table:table-cell table:style-name="Tabla5.A1" office:value-type="string"><text:p text:style-name="P47" loext:marker-style-name="T24"><text:span text:style-name="T7">Expte. 13451/2023</text:span><text:span text:style-name="T8">. </text:span><text:span text:style-name="T7">Propuest</text:span><text:span text:style-name="T10">a <text:s/></text:span><text:span text:style-name="T7">aprobació</text:span><text:span text:style-name="T10">n <text:s/></text:span><text:span text:style-name="T7">de</text:span><text:span text:style-name="T12">l <text:s/></text:span><text:span text:style-name="T7">Inform</text:span><text:span text:style-name="T10">e <text:s/></text:span><text:span text:style-name="T7">d</text:span><text:span text:style-name="T10">e <text:s/></text:span><text:span text:style-name="T7">Supervisió</text:span><text:span text:style-name="T10">n <text:s/>y <text:s/></text:span><text:span text:style-name="T7">otros</text:span><text:span text:style-name="T26"> </text:span><text:line-break loext:clear="all"/><text:span text:style-name="T7">extremo</text:span><text:span text:style-name="T8">s </text:span><text:span text:style-name="T7">de</text:span><text:span text:style-name="T8">l </text:span><text:span text:style-name="T7">Plieg</text:span><text:span text:style-name="T11">o </text:span><text:span text:style-name="T7">d</text:span><text:span text:style-name="T11">e </text:span><text:span text:style-name="T7">Cláusula</text:span><text:span text:style-name="T12">s <text:s/></text:span><text:span text:style-name="T7">Administrativa</text:span><text:span text:style-name="T12">s <text:s/></text:span><text:span text:style-name="T7">Particulare</text:span><text:span text:style-name="T10">s <text:s/></text:span><text:span text:style-name="T7">de</text:span><text:span text:style-name="T12">l <text:s/></text:span><text:span text:style-name="T7">proyect</text:span><text:span text:style-name="T10">o <text:s/></text:span><text:span text:style-name="T7">de</text:span><text:span text:style-name="T26"> </text:span><text:span text:style-name="T7">"ACONDICIONAMIENTO DEL PASEO DE PLAYA DE MOGÁN - T. M. DE MOGÁN",</text:span><text:span text:style-name="T26"> </text:span></text:p><text:p text:style-name="P36" loext:marker-style-name="T24"><text:span text:style-name="T7">actuación financiada por el Plan de Recuperación Transformación y Resiliencia - Next</text:span><text:span text:style-name="T26"> </text:span><text:span text:style-name="T7">Generation EU. Ref.: 23-OBR-41. <text:s/></text:span></text:p></table:table-cell></table:table-row><table:table-row table:style-name="Tabla5.19"><table:table-cell table:style-name="Tabla5.A1" office:value-type="string"><text:p text:style-name="P21" loext:marker-style-name="T24"><text:span text:style-name="T7">26</text:span><text:span text:style-name="T26"> </text:span></text:p></table:table-cell><table:table-cell table:style-name="Tabla5.A1" office:value-type="string"><text:p text:style-name="P25" loext:marker-style-name="T24"><text:span text:style-name="T7">Expte.<text:tab/>3422/2022.<text:tab/>Propuesta<text:tab/>aprobación<text:tab/>de<text:tab/>la<text:tab/>descomposición<text:tab/>delprecio</text:span><text:span text:style-name="T26"> </text:span></text:p><text:p text:style-name="P48" loext:marker-style-name="T24"><text:span text:style-name="T7">contradictorio a justificar correspondiente a las unidades PC.14 al PC.21 que asciende</text:span><text:span text:style-name="T26"> </text:span><text:span text:style-name="T7">a la cantidad de 19.799,78 euros de la obra " Edificio de Aparcamientos en Avda de la</text:span><text:span text:style-name="T26"> </text:span><text:span text:style-name="T7">Constitución -2022 T.M. Mogán" (Ref.: 22-OBR-19) <text:s/></text:span></text:p></table:table-cell></table:table-row><table:table-row table:style-name="Tabla5.12"><table:table-cell table:style-name="Tabla5.A1" office:value-type="string"><text:p text:style-name="P43" loext:marker-style-name="T24"><text:span text:style-name="T7">27</text:span><text:span text:style-name="T26"> </text:span><text:line-break loext:clear="all"/></text:p></table:table-cell><table:table-cell table:style-name="Tabla5.A1" office:value-type="string"><text:p text:style-name="P41" loext:marker-style-name="T24"><text:span text:style-name="T7">Expte. 679/2021. Propuesta para aprobar la modificación del contrato de la obra</text:span><text:span text:style-name="T26"> </text:span><text:span text:style-name="T7">Reforma Parque Nicolás Quesada, T.M. Mogán, a la entidad Preconte CYS 91, S.L. <text:s/></text:span></text:p></table:table-cell></table:table-row><table:table-row table:style-name="Tabla5.3"><table:table-cell table:style-name="Tabla5.A1" office:value-type="string"><text:p text:style-name="P23" loext:marker-style-name="T24"><text:span text:style-name="T7">28</text:span><text:span text:style-name="T26"> </text:span></text:p></table:table-cell><table:table-cell table:style-name="Tabla5.A1" office:value-type="string"><text:p text:style-name="P15" loext:marker-style-name="T24"><text:span text:style-name="T7">Expte.8825/2023 Aprobación Convenio Marco de Colaboración entre la Fundación</text:span><text:span text:style-name="T26"> </text:span></text:p><text:p text:style-name="P55" loext:marker-style-name="T24"><text:span text:style-name="T7">Cibervoluntarios y el Ayuntamiento de Mogán <text:s/></text:span></text:p></table:table-cell></table:table-row><table:table-row table:style-name="Tabla5.22"><table:table-cell table:style-name="Tabla5.A1" office:value-type="string"><text:p text:style-name="P10" loext:marker-style-name="T24"><text:span text:style-name="T7">29</text:span><text:span text:style-name="T26"> </text:span></text:p></table:table-cell><table:table-cell table:style-name="Tabla5.A1" office:value-type="string"><text:p text:style-name="P5" loext:marker-style-name="T24"><text:span text:style-name="T7">Asuntos de urgencia. <text:s/></text:span></text:p></table:table-cell></table:table-row></table:table></draw:text-box></draw:frame></text:p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7" loext:marker-style-name="T2"/>
        <text:p text:style-name="P134" loext:marker-style-name="T24"><text:span text:style-name="T7">Por la Secretaría General se llevarán a cabo los trámites necesarios para la efectividad de esta</text:span><text:span text:style-name="T23"> </text:span><text:span text:style-name="T7">resolución.</text:span><text:span text:style-name="T23"> </text:span></text:p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1" loext:marker-style-name="T2"/>
        <text:p text:style-name="P68" loext:marker-style-name="T2"/>
        <text:p text:style-name="P57" loext:marker-style-name="T1"/>
        <text:p text:style-name="P57" loext:marker-style-name="T1"><draw:frame draw:style-name="fr1" draw:name="Marco6" text:anchor-type="paragraph" svg:x="0.108cm" svg:y="-0.018cm" svg:width="17.84cm" draw:z-index="22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7" loext:marker-style-name="T24"><draw:custom-shape text:anchor-type="char" draw:z-index="6" draw:name="Freeform 9" draw:style-name="gr8" draw:text-style-name="P137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9" draw:name="Freeform 12" draw:style-name="gr5" draw:text-style-name="P137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6.A1" office:value-type="string"><text:p text:style-name="P8" loext:marker-style-name="T24"><draw:custom-shape text:anchor-type="char" draw:z-index="8" draw:name="Freeform 11" draw:style-name="gr6" draw:text-style-name="P137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6.A1" office:value-type="string"><text:p text:style-name="P9" loext:marker-style-name="T24"><text:span text:style-name="T19">Fecha/hora:</text:span><text:span text:style-name="T25"> </text:span></text:p></table:table-cell></table:table-row><table:table-row table:style-name="Tabla6.2"><table:table-cell table:style-name="Tabla6.A1" office:value-type="string"><text:p text:style-name="P49" loext:marker-style-name="T24"><draw:custom-shape text:anchor-type="char" draw:z-index="7" draw:name="Freeform 10" draw:style-name="gr7" draw:text-style-name="P137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50" loext:marker-style-name="T24"><text:span text:style-name="T20">DAVID CHAO CASTRO</text:span><text:span text:style-name="T27"> </text:span></text:p></table:table-cell><table:table-cell table:style-name="Tabla6.A1" office:value-type="string"><text:p text:style-name="P51" loext:marker-style-name="T24"><text:span text:style-name="T20">Alcaldesa-Presidenta</text:span><text:span text:style-name="T27"> </text:span></text:p><text:p text:style-name="P52" loext:marker-style-name="T24"><text:span text:style-name="T20">Secretario General Accidental</text:span><text:span text:style-name="T27"> </text:span></text:p></table:table-cell><table:table-cell table:style-name="Tabla6.A1" office:value-type="string"><text:p text:style-name="P53" loext:marker-style-name="T24"><text:span text:style-name="T20">23/10/2023 11:37</text:span><text:span text:style-name="T27"> </text:span></text:p><text:p text:style-name="P54" loext:marker-style-name="T24"><text:span text:style-name="T20">23/10/2023 11:42</text:span><text:span text:style-name="T27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3T11:27:51</meta:creation-date>
    <dc:date>2025-06-03T11:27:51</dc:date>
    <meta:editing-duration>P0D</meta:editing-duration>
    <meta:generator>LibreOffice/7.6.4.1$Windows_X86_64 LibreOffice_project/e19e193f88cd6c0525a17fb7a176ed8e6a3e2aa1</meta:generator>
    <meta:document-statistic meta:table-count="6" meta:image-count="1" meta:object-count="0" meta:page-count="2" meta:paragraph-count="124" meta:word-count="905" meta:character-count="7136" meta:non-whitespace-character-count="6080"/>
    <meta:user-defined meta:name="AppVersion">14.0000</meta:user-defined>
    <meta:template xlink:type="simple" xlink:actuate="onRequest" xlink:title="Normal_Wordconv.dotm" xlink:href=""/>
  </office:meta>
</office:document-meta>
</file>