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496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1.21cm" fo:keep-together="auto"/>
    </style:style>
    <style:style style:name="Tabla2.5" style:family="table-row">
      <style:table-row-properties style:row-height="1.923cm" fo:keep-together="auto"/>
    </style:style>
    <style:style style:name="Tabla2.6" style:family="table-row">
      <style:table-row-properties style:row-height="2.282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1.032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-0.058cm" fo:margin-right="0.10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-0.058cm" fo:margin-right="0.16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-0.058cm" fo:margin-right="0.797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-0.058cm" fo:margin-right="0.09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-0.058cm" fo:margin-right="0.46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-0.058cm" fo:margin-right="0.079cm" fo:margin-top="0.097cm" fo:margin-bottom="0cm" style:contextual-spacing="false" fo:line-height="0.346cm" fo:text-align="end" style:justify-single-word="false" fo:orphans="0" fo:widows="0" fo:text-indent="0cm" style:auto-text-indent="false">
        <style:tab-stops>
          <style:tab-stop style:position="4.725cm"/>
          <style:tab-stop style:position="6.511cm"/>
          <style:tab-stop style:position="7.957cm"/>
          <style:tab-stop style:position="8.599cm"/>
          <style:tab-stop style:position="9.65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083cm" fo:margin-right="0.16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083cm" fo:margin-right="0.026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3cm" fo:margin-right="0.18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83cm" fo:margin-right="0.04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3cm" fo:margin-right="0.624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083cm" fo:margin-right="0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34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5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6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7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8" style:family="paragraph" style:parent-style-name="Standard">
      <style:paragraph-properties fo:margin-top="0cm" fo:margin-bottom="0.25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9" style:family="paragraph" style:parent-style-name="Standard">
      <style:paragraph-properties fo:margin-top="0cm" fo:margin-bottom="0.42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0" style:family="paragraph" style:parent-style-name="Standard">
      <style:paragraph-properties fo:margin-top="0cm" fo:margin-bottom="0.2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1" style:family="paragraph" style:parent-style-name="Standard">
      <style:paragraph-properties fo:margin-top="0cm" fo:margin-bottom="0.18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2" style:family="paragraph" style:parent-style-name="Standard">
      <style:paragraph-properties fo:margin-top="0cm" fo:margin-bottom="0.23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44" style:family="paragraph" style:parent-style-name="Standard">
      <style:paragraph-properties fo:margin-left="11.913cm" fo:margin-right="0cm" fo:margin-top="0cm" fo:margin-bottom="0cm" style:contextual-spacing="false" fo:line-height="0.289cm" fo:text-indent="0cm" style:auto-text-indent="false"/>
    </style:style>
    <style:style style:name="P45" style:family="paragraph" style:parent-style-name="Standard">
      <style:paragraph-properties fo:margin-left="0cm" fo:margin-right="8.537cm" fo:margin-top="0cm" fo:margin-bottom="0cm" style:contextual-spacing="false" fo:line-height="0.323cm" fo:text-indent="0cm" style:auto-text-indent="false"/>
    </style:style>
    <style:style style:name="P46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47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1.032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-0.058cm" fo:margin-right="0.10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-0.058cm" fo:margin-right="0.16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-0.058cm" fo:margin-right="0.797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-0.058cm" fo:margin-right="0.09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-0.058cm" fo:margin-right="0.46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-0.058cm" fo:margin-right="0.079cm" fo:margin-top="0.097cm" fo:margin-bottom="0cm" style:contextual-spacing="false" fo:line-height="0.346cm" fo:text-align="end" style:justify-single-word="false" fo:orphans="0" fo:widows="0" fo:text-indent="0cm" style:auto-text-indent="false">
        <style:tab-stops>
          <style:tab-stop style:position="4.725cm"/>
          <style:tab-stop style:position="6.511cm"/>
          <style:tab-stop style:position="7.957cm"/>
          <style:tab-stop style:position="8.599cm"/>
          <style:tab-stop style:position="9.65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083cm" fo:margin-right="0.16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083cm" fo:margin-right="0.026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083cm" fo:margin-right="0.18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083cm" fo:margin-right="0.04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083cm" fo:margin-right="0.624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083cm" fo:margin-right="0cm" fo:margin-top="0cm" fo:margin-bottom="0.085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2.205cm" fo:margin-right="0cm" fo:margin-top="0cm" fo:margin-bottom="0cm" style:contextual-spacing="false" fo:line-height="0.346cm" fo:text-indent="0cm" style:auto-text-indent="false"/>
    </style:style>
    <style:style style:name="P80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81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82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83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84" style:family="paragraph" style:parent-style-name="Standard">
      <style:paragraph-properties fo:margin-left="2.058cm" fo:margin-right="2.637cm" fo:margin-top="0.36cm" fo:margin-bottom="0cm" style:contextual-spacing="false" fo:line-height="0.356cm" fo:text-indent="1.039cm" style:auto-text-indent="false"/>
    </style:style>
    <style:style style:name="P85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86" style:family="paragraph">
      <loext:graphic-properties draw:fill="solid" draw:fill-color="#000000"/>
      <style:paragraph-properties fo:text-align="start"/>
      <style:text-properties fo:font-size="18pt"/>
    </style:style>
    <style:style style:name="P8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DejaVu Sans Condensed" fo:font-size="7pt" fo:letter-spacing="-0.002cm" fo:font-weight="bold" style:font-size-asian="7pt" style:font-weight-asian="bold" style:font-name-complex="DejaVu Sans Condensed1" style:font-size-complex="7pt" style:font-weight-complex="bold" style:text-scale="91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4%"/>
    </style:style>
    <style:style style:name="T5" style:family="text">
      <style:text-properties fo:color="#000000" loext:opacity="100%" style:font-name="Arial" fo:font-size="8pt" fo:letter-spacing="-0.005cm" style:font-size-asian="8pt" style:font-name-complex="Arial2" style:font-size-complex="8pt" style:text-scale="94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Arial" fo:font-size="8.5pt" fo:letter-spacing="0.018cm" style:font-size-asian="8.5pt" style:font-name-complex="Arial2" style:font-size-complex="8.5pt" style:text-scale="92%"/>
    </style:style>
    <style:style style:name="T19" style:family="text">
      <style:text-properties fo:color="#000000" loext:opacity="100%" style:font-name="Arial" fo:font-size="8.5pt" fo:letter-spacing="0.03cm" style:font-size-asian="8.5pt" style:font-name-complex="Arial2" style:font-size-complex="8.5pt" style:text-scale="92%"/>
    </style:style>
    <style:style style:name="T20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21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2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3" style:family="text">
      <style:text-properties style:font-name="Times New Roman" fo:font-size="7pt" style:font-size-asian="7pt" style:font-name-complex="Times New Roman1" style:font-size-complex="7pt"/>
    </style:style>
    <style:style style:name="T24" style:family="text">
      <style:text-properties style:font-name="Times New Roman" fo:font-size="8pt" style:font-size-asian="8pt" style:font-name-complex="Times New Roman1" style:font-size-complex="8pt"/>
    </style:style>
    <style:style style:name="T25" style:family="text">
      <style:text-properties style:font-name="Times New Roman" fo:font-size="8.5pt" style:font-size-asian="8.5pt" style:font-name-complex="Times New Roman1" style:font-size-complex="8.5pt"/>
    </style:style>
    <style:style style:name="T26" style:family="text">
      <style:text-properties fo:color="#010302" loext:opacity="100%" style:font-name="Times New Roman" style:font-name-complex="Times New Roman1"/>
    </style:style>
    <style:style style:name="T27" style:family="text">
      <style:text-properties fo:font-size="7pt" style:font-size-asian="7pt" style:font-name-complex="Times New Roman1" style:font-size-complex="7pt"/>
    </style:style>
    <style:style style:name="T28" style:family="text">
      <style:text-properties fo:font-size="8.5pt" style:font-size-asian="8.5pt" style:font-name-complex="Times New Roman1" style:font-size-complex="8.5pt"/>
    </style:style>
    <style:style style:name="T29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107*" fo:start-indent="0cm" fo:end-indent="1.138cm"/>
          <style:column style:rel-width="54428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.004cm" svg:stroke-linecap="butt" draw:fill="solid" draw:fill-color="#000000" draw:textarea-vertical-align="top" draw:auto-grow-height="false" fo:min-height="8.573cm" fo:min-width="0.40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36" loext:marker-style-name="T1"/>
        <text:p text:style-name="P35" loext:marker-style-name="T1"/>
        <text:p text:style-name="P37" loext:marker-style-name="T2"/>
        <text:p text:style-name="P37" loext:marker-style-name="T2"/>
        <text:p text:style-name="P38" loext:marker-style-name="T2"/>
        <text:p text:style-name="P44" loext:marker-style-name="T26"><text:span text:style-name="T3">Página 1 de 1</text:span><text:span text:style-name="T23"> </text:span></text:p>
        <text:p text:style-name="P37" loext:marker-style-name="T2"><draw:frame draw:style-name="fr2" draw:name="Picture 100" text:anchor-type="char" svg:x="4.283cm" svg:y="-0.3cm" svg:width="4.449cm" svg:height="2.011cm" draw:z-index="8"><draw:image xlink:href="Pictures/100000000000020D000000E042604CDD.png" xlink:type="simple" xlink:show="embed" xlink:actuate="onLoad" draw:mime-type="image/png"/></draw:frame></text:p>
        <text:p text:style-name="P37" loext:marker-style-name="T2"/>
        <text:p text:style-name="P39" loext:marker-style-name="T2"/>
        <text:p text:style-name="P45" loext:marker-style-name="T26"><text:span text:style-name="T4">Unidad administrativa de Secretaría</text:span><text:span text:style-name="T24"> </text:span><text:line-break loext:clear="all"/><text:span text:style-name="T4">Expte.: 139/2023</text:span><text:span text:style-name="T24"> </text:span></text:p>
        <text:p text:style-name="P46" loext:marker-style-name="T26"><text:span text:style-name="T5">Asunto: Junta de Gobierno Local Ordinaria</text:span><text:span text:style-name="T24"> </text:span><draw:custom-shape text:anchor-type="char" draw:z-index="9" draw:name="Freeform 101" draw:style-name="gr2" draw:text-style-name="P87" svg:width="13.727cm" svg:height="0.003cm" svg:x="4.202cm" svg:y="1.399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34" loext:marker-style-name="T1"/>
        <text:p text:style-name="P35" loext:marker-style-name="T1"><draw:frame draw:style-name="fr1" draw:name="Marco1" text:anchor-type="paragraph" svg:x="0.108cm" svg:y="-4.665cm" svg:width="1.647cm" draw:z-index="10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6"><text:span text:style-name="T20">DECRETO</text:span><text:span text:style-name="T27"> </text:span></text:p></table:table-cell><table:covered-table-cell/></table:table-row><table:table-row table:style-name="Tabla1.2"><table:table-cell table:style-name="Tabla1.A1" office:value-type="string"><text:p text:style-name="P33" loext:marker-style-name="T2"/></table:table-cell><table:table-cell table:style-name="Tabla1.A1" table:number-rows-spanned="2" office:value-type="string"><text:p text:style-name="P33" loext:marker-style-name="T2"/></table:table-cell></table:table-row><table:table-row table:style-name="Tabla1.3"><table:table-cell table:style-name="Tabla1.A1" office:value-type="string"><text:p text:style-name="P33" loext:marker-style-name="T2"/></table:table-cell><table:covered-table-cell table:style-name="Tabla1.B3"/></table:table-row><table:table-row table:style-name="Tabla1.4"><table:table-cell table:style-name="Tabla1.A1" office:value-type="string"><text:p text:style-name="P33" loext:marker-style-name="T2"><draw:custom-shape text:anchor-type="char" draw:z-index="11" draw:name="Freeform 1" draw:style-name="gr1" draw:text-style-name="P86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643 0 3158643 0 3175559 324358 3175559 Z M 324358 3175559 M 324358 3149994 L 324358 3141714 0 3141714 0 3149994 324358 3149994 Z M 324358 3149994 M 324358 3124797 L 324358 3116517 0 3116517 0 3124797 324358 3124797 Z M 324358 3124797 M 324358 3082684 L 324358 3074035 0 3074035 0 3082684 324358 3082684 Z M 324358 3082684 M 324358 3065755 L 324358 3048838 0 3048838 0 3065755 324358 3065755 Z M 324358 3065755 M 324358 3023642 L 324358 2998077 0 2998077 0 3023642 324358 3023642 Z M 324358 3023642 M 324358 2989796 L 324358 2981160 0 2981160 0 2989796 324358 2989796 Z M 324358 2989796 M 324358 2972880 L 324358 2947683 0 2947683 0 2972880 324358 2972880 Z M 324358 2972880 M 324358 2939034 L 324358 2905201 0 2905201 0 2939034 324358 2939034 Z M 324358 2939034 M 324358 2896921 L 324358 2879992 0 2879992 0 2896921 324358 2896921 Z M 324358 2896921 M 324358 2871356 L 324358 2854795 0 2854795 0 2871356 324358 2871356 Z M 324358 2871356 M 324358 2837879 L 324358 2820962 0 2820962 0 2837879 324358 2837879 Z M 324358 2837879 M 324358 2804033 L 324358 2795397 0 2795397 0 2804033 324358 2804033 Z M 324358 2804033 M 324358 2761552 L 324358 2753284 0 2753284 0 2761552 324358 2761552 Z M 324358 2761552 M 324358 2745004 L 324358 2728074 0 2728074 0 2745004 324358 2745004 Z M 324358 2745004 M 324358 2711158 L 324358 2685593 0 2685593 0 2711158 324358 2711158 Z M 324358 2711158 M 324358 2677312 L 324358 2668677 0 2668677 0 2677312 324358 2677312 Z M 324358 2677312 M 324358 2660396 L 324358 2643480 0 2643480 0 2660396 324358 2660396 Z M 324358 2660396 M 324358 2618283 L 324358 2609634 0 2609634 0 2618283 324358 2618283 Z M 324358 2618283 M 324358 2601354 L 324358 2567521 0 2567521 0 2601354 324358 2601354 Z M 324358 2601354 M 324358 2559241 L 324358 2533675 0 2533675 0 2559241 324358 2559241 Z M 324358 2559241 M 324358 2525395 L 324358 2516759 0 2516759 0 2525395 324358 2525395 Z M 324358 2525395 M 324358 2499843 L 324358 2491563 0 2491563 0 2499843 324358 2499843 Z M 324358 2499843 M 324358 2482914 L 324358 2466353 0 2466353 0 2482914 324358 2482914 Z M 324358 2482914 M 324358 2432520 L 324358 2423871 0 2423871 0 2432520 324358 2432520 Z M 324358 2432520 M 324358 2406955 L 324358 2398674 0 2398674 0 2406955 324358 2406955 Z M 324358 2406955 M 324358 2390039 L 324358 2373478 0 2373478 0 2390039 324358 2390039 Z M 324358 2390039 M 324358 2339632 L 324358 2314080 0 2314080 0 2339632 324358 2339632 Z M 324358 2339632 M 324358 2297164 L 324358 2288883 0 2288883 0 2297164 324358 2297164 Z M 324358 2297164 M 324358 2280234 L 324358 2263674 0 2263674 0 2280234 324358 2280234 Z M 324358 2280234 M 324358 2246757 L 324358 2238121 0 2238121 0 2246757 324358 2246757 Z M 324358 2246757 M 324358 2221192 L 324358 2195995 0 2195995 0 2221192 324358 2221192 Z M 324358 2221192 M 324358 2179079 L 324358 2162162 0 2162162 0 2179079 324358 2179079 Z M 324358 2179079 M 324358 2153882 L 324358 2145233 0 2145233 0 2153882 324358 2153882 Z M 324358 2153882 M 324358 2128317 L 324358 2120037 0 2120037 0 2128317 324358 2128317 Z M 324358 2128317 M 324358 2086204 L 324358 2068919 0 2068919 0 2086204 324358 2086204 Z M 324358 2086204 M 324358 2060639 L 324358 2052003 0 2052003 0 2060639 324358 2060639 Z M 324358 2060639 M 324358 2035074 L 324358 2009877 0 2009877 0 2035074 324358 2035074 Z M 324358 2035074 M 324358 1992960 L 324358 1976044 0 1976044 0 1992960 324358 1992960 Z M 324358 1992960 M 324358 1967764 L 324358 1959115 0 1959115 0 1967764 324358 1967764 Z M 324358 1967764 M 324358 1942198 L 324358 1933918 0 1933918 0 1942198 324358 1942198 Z M 324358 1942198 M 324358 1900073 L 324358 1883156 0 1883156 0 1900073 324358 1900073 Z M 324358 1900073 M 324358 1874876 L 324358 1866240 0 1866240 0 1874876 324358 1874876 Z M 324358 1874876 M 324358 1857959 L 324358 1832394 0 1832394 0 1857959 324358 1857959 Z M 324358 1857959 M 324358 1824114 L 324358 1790281 0 1790281 0 1824114 324358 1824114 Z M 324358 1824114 M 324358 1782001 L 324358 1773352 0 1773352 0 1782001 324358 1782001 Z M 324358 1782001 M 324358 1765072 L 324358 1739519 0 1739519 0 1765072 324358 1765072 Z M 324358 1765072 M 324358 1722603 L 324358 1705674 0 1705674 0 1722603 324358 1722603 Z M 324358 1722603 M 324358 1689113 L 324358 1680477 0 1680477 0 1689113 324358 1689113 Z M 324358 1689113 M 324358 1663560 L 324358 1655280 0 1655280 0 1663560 324358 1663560 Z M 324358 1663560 M 324358 1629715 L 324358 1612799 0 1612799 0 1629715 324358 1629715 Z M 324358 1629715 M 324358 1596238 L 324358 1579321 0 1579321 0 1596238 324358 1596238 Z M 324358 1596238 M 324358 1553756 L 324358 1545476 0 1545476 0 1553756 324358 1553756 Z M 324358 1553756 M 324358 1536840 L 324358 1528559 0 1528559 0 1536840 324358 1536840 Z M 324358 1536840 M 324358 1503363 L 324358 1494714 0 1494714 0 1503363 324358 1503363 Z M 324358 1503363 M 324358 1486434 L 324358 1452601 0 1452601 0 1486434 324358 1486434 Z M 324358 1486434 M 324358 1443952 L 324358 1418755 0 1418755 0 1443952 324358 1443952 Z M 324358 1443952 M 324358 1410475 L 324358 1384922 0 1384922 0 1410475 324358 1410475 Z M 324358 1410475 M 324358 1376642 L 324358 1359713 0 1359713 0 1376642 324358 1376642 Z M 324358 1376642 M 324358 1351077 L 324358 1325880 0 1325880 0 1351077 324358 1351077 Z M 324358 1351077 M 324358 1317600 L 324358 1308963 0 1308963 0 1317600 324358 1317600 Z M 324358 1317600 M 324358 1300683 L 324358 1283754 0 1283754 0 1300683 324358 1300683 Z M 324358 1300683 M 324358 1266838 L 324358 1258202 0 1258202 0 1266838 324358 1266838 Z M 324358 1266838 M 324358 1224356 L 324358 1216076 0 1216076 0 1224356 324358 1224356 Z M 324358 1224356 M 324358 1207796 L 324358 1182243 0 1182243 0 1207796 324358 1207796 Z M 324358 1207796 M 324358 1173963 L 324358 1140117 0 1140117 0 1173963 324358 1173963 Z M 324358 1173963 M 324358 1131481 L 324358 1123201 0 1123201 0 1131481 324358 1131481 Z M 324358 1131481 M 324358 1089355 L 324358 1072439 0 1072439 0 1089355 324358 1089355 Z M 324358 1089355 M 324358 1064159 L 324358 1055522 0 1055522 0 1064159 324358 1064159 Z M 324358 1064159 M 324358 1038594 L 324358 1030313 0 1030313 0 1038594 324358 1038594 Z M 324358 1038594 M 324358 1013397 L 324358 996480 0 996480 0 1013397 324358 1013397 Z M 324358 1013397 M 324358 988200 L 324358 962635 0 962635 0 988200 324358 988200 Z M 324358 988200 M 324358 945718 L 324358 937438 0 937438 0 945718 324358 945718 Z M 324358 945718 M 324358 929158 L 324358 895312 0 895312 0 929158 324358 929158 Z M 324358 929158 M 324358 886676 L 324358 861479 0 861479 0 886676 324358 886676 Z M 324358 886676 M 324358 852843 L 324358 844563 0 844563 0 852843 324358 852843 Z M 324358 852843 M 324358 827634 L 324358 802437 0 802437 0 827634 324358 827634 Z M 324358 827634 M 324358 793801 L 324358 776872 0 776872 0 793801 324358 793801 Z M 324358 793801 M 324358 759956 L 324358 751675 0 751675 0 759956 324358 759956 Z M 324358 759956 M 324358 734759 L 324358 726478 0 726478 0 734759 324358 734759 Z M 324358 734759 M 324358 692633 L 324358 675716 0 675716 0 692633 324358 692633 Z M 324358 692633 M 324358 667080 L 324358 658800 0 658800 0 667080 324358 667080 Z M 324358 667080 M 324358 650164 L 324358 624955 0 624955 0 650164 324358 650164 Z M 324358 650164 M 324358 616674 L 324358 582841 0 582841 0 616674 324358 616674 Z M 324358 616674 M 324358 574193 L 324358 557276 0 557276 0 574193 324358 574193 Z M 324358 574193 M 324358 540716 L 324358 532079 0 532079 0 540716 324358 540716 Z M 324358 540716 M 324358 515163 L 324358 506883 0 506883 0 515163 324358 515163 Z M 324358 515163 M 324358 481318 L 324358 473037 0 473037 0 481318 324358 481318 Z M 324358 481318 M 324358 464401 L 324358 439192 0 439192 0 464401 324358 464401 Z M 324358 464401 M 324358 422275 L 324358 405359 0 405359 0 422275 324358 422275 Z M 324358 422275 M 324358 388442 L 324358 380162 0 380162 0 388442 324358 388442 Z M 324358 388442 M 324358 371514 L 324358 338036 0 338036 0 371514 324358 371514 Z M 324358 371514 M 324358 329400 L 324358 304203 0 304203 0 329400 324358 329400 Z M 324358 329400 M 324358 295555 L 324358 278638 0 278638 0 295555 324358 295555 Z M 324358 295555 M 324358 270358 L 324358 236513 0 236513 0 270358 324358 270358 Z M 324358 270358 M 324358 228232 L 324358 211316 0 211316 0 228232 324358 228232 Z M 324358 228232 M 324358 202680 L 324358 185763 0 185763 0 202680 324358 202680 Z M 324358 202680 M 324358 160554 L 324358 152274 0 152274 0 160554 324358 160554 Z M 324358 160554 M 324358 126721 L 324358 118441 0 118441 0 126721 324358 126721 Z M 324358 126721 M 324358 109792 L 324358 92876 0 92876 0 109792 324358 109792 Z M 324358 109792 M 324358 67679 L 324358 42482 0 42482 0 67679 324358 67679 Z M 324358 67679 M 324358 33833 L 324358 25553 0 25553 0 33833 324358 33833 Z M 324358 33833 M 324358 16917 L 324358 0 0 0 0 16917 324358 16917 Z M 324358 16917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0" draw:name="Freeform 2" draw:style-name="gr9" draw:text-style-name="P87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33" loext:marker-style-name="T2"/></table:table-cell></table:table-row></table:table></draw:text-box></draw:frame></text:p>
        <text:p text:style-name="P37" loext:marker-style-name="T2"/>
        <text:p text:style-name="P40" loext:marker-style-name="T2"/>
        <text:p text:style-name="P79" loext:marker-style-name="T26"><draw:custom-shape text:anchor-type="char" draw:z-index="7" draw:name="Freeform 105" draw:style-name="gr3" draw:text-style-name="P87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5" draw:name="Freeform 106" draw:style-name="gr3" draw:text-style-name="P87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28/11/2023.</text:span><text:span text:style-name="T25"> </text:span></text:p>
        <text:p text:style-name="P82" loext:marker-style-name="T26"><draw:custom-shape text:anchor-type="char" draw:z-index="6" draw:name="Freeform 107" draw:style-name="gr4" draw:text-style-name="P87" svg:width="13.727cm" svg:height="0.003cm" svg:x="4.202cm" svg:y="-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5"> </text:span><text:line-break loext:clear="all"/><text:span text:style-name="T7">Reguladora de las Bases del Régimen Local, en orden a convocar y presidir las sesiones de la Junta de</text:span><text:span text:style-name="T25"> </text:span><text:span text:style-name="T7">Gobierno Local, y en cumplimiento de lo preceptuado en los artículos 87 y siguientes de la Ley 7/2015,</text:span><text:span text:style-name="T25"> </text:span></text:p>
        <text:p text:style-name="P85" loext:marker-style-name="T26"><text:span text:style-name="T7">de 1 de abril, de los municipio</text:span><text:span text:style-name="T8">s </text:span><text:span text:style-name="T7">de Canarias y artículos 69, 106 y disposición transitoria única del</text:span><text:span text:style-name="T25"> </text:span><text:line-break loext:clear="all"/><text:span text:style-name="T7">Reglamento Orgánico Municipal, </text:span><text:span text:style-name="T6">HE RESUELTO:</text:span><text:span text:style-name="T25"> </text:span></text:p>
        <text:p text:style-name="P83" loext:marker-style-name="T26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5"> </text:span><text:line-break loext:clear="all"/><text:span text:style-name="T7">lugar en Casas Consistoriales de Mogán de este Ilustre Ayuntamiento de Mogán, el día</text:span><text:span text:style-name="T16"> </text:span><text:span text:style-name="T6">28/11/2023 </text:span><text:span text:style-name="T7">a las</text:span><text:span text:style-name="T25"> </text:span></text:p>
        <text:p text:style-name="P85" loext:marker-style-name="T26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5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5"> </text:span><text:line-break loext:clear="all"/><text:span text:style-name="T7">Reglamento de Organización, Funcionamiento y Régimen Jurídico de las Entidades Locales, aprobado</text:span><text:span text:style-name="T25"> </text:span></text:p>
        <text:p text:style-name="P80" loext:marker-style-name="T26"><text:span text:style-name="T7">por Real Decreto número 2568/1986, de 28 de noviembre, para tratar los siguientes asuntos:</text:span><text:span text:style-name="T25"> </text:span></text:p>
        <text:p text:style-name="P81" loext:marker-style-name="T26"><text:span text:style-name="T17">ORDEN DEL DÍA</text:span><text:span text:style-name="T25"> </text:span></text:p>
        <text:p text:style-name="P37" loext:marker-style-name="T2"/>
        <text:p text:style-name="P37" loext:marker-style-name="T2"><draw:frame draw:style-name="fr1" draw:name="Marco2" text:anchor-type="paragraph" svg:x="2.081cm" svg:y="-0.116cm" svg:width="13.686cm" draw:z-index="12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6"><text:span text:style-name="T6">PUNTO</text:span><text:span text:style-name="T28"> </text:span></text:p></table:table-cell><table:table-cell table:style-name="Tabla2.A1" office:value-type="string"><text:p text:style-name="P3" loext:marker-style-name="T26"><text:span text:style-name="T6">DESCRIPCIÓN</text:span><text:span text:style-name="T28"> </text:span></text:p></table:table-cell></table:table-row><table:table-row table:style-name="Tabla2.2"><table:table-cell table:style-name="Tabla2.A1" office:value-type="string"><text:p text:style-name="P4" loext:marker-style-name="T26"><text:span text:style-name="T7">1</text:span><text:span text:style-name="T28"> </text:span></text:p></table:table-cell><table:table-cell table:style-name="Tabla2.A1" office:value-type="string"><text:p text:style-name="P5" loext:marker-style-name="T26"><text:span text:style-name="T7">Aprobación, si procede de los borradores de los actas de las sesiones anteriores. <text:s/></text:span></text:p></table:table-cell></table:table-row><table:table-row table:style-name="Tabla2.3"><table:table-cell table:style-name="Tabla2.A1" office:value-type="string"><text:p text:style-name="P9" loext:marker-style-name="T26"><text:span text:style-name="T7">2</text:span><text:span text:style-name="T28"> </text:span></text:p></table:table-cell><table:table-cell table:style-name="Tabla2.A1" office:value-type="string"><text:p text:style-name="P10" loext:marker-style-name="T26"><text:span text:style-name="T7">Expte. 15794/2023. Aprobación de Facturas y Reconocimiento de Obligaciones (JGL</text:span><text:span text:style-name="T28"> </text:span></text:p><text:p text:style-name="P11" loext:marker-style-name="T26"><text:span text:style-name="T7">28/11/2023) <text:s/></text:span></text:p></table:table-cell></table:table-row><table:table-row table:style-name="Tabla2.4"><table:table-cell table:style-name="Tabla2.A1" office:value-type="string"><text:p text:style-name="P13" loext:marker-style-name="T26"><text:span text:style-name="T7">3</text:span><text:span text:style-name="T28"> </text:span></text:p></table:table-cell><table:table-cell table:style-name="Tabla2.A1" office:value-type="string"><text:p text:style-name="P14" loext:marker-style-name="T26"><text:span text:style-name="T7">Expte. 10855/2023. Propuest</text:span><text:span text:style-name="T11">a </text:span><text:span text:style-name="T7">par</text:span><text:span text:style-name="T10">a <text:s/></text:span><text:span text:style-name="T7">l</text:span><text:span text:style-name="T10">a <text:s/></text:span><text:span text:style-name="T7">aprobació</text:span><text:span text:style-name="T10">n <text:s/></text:span><text:span text:style-name="T7">incia</text:span><text:span text:style-name="T8">l </text:span><text:span text:style-name="T7">de</text:span><text:span text:style-name="T8">l </text:span><text:span text:style-name="T7">estudi</text:span><text:span text:style-name="T10">o <text:s/></text:span><text:span text:style-name="T7">d</text:span><text:span text:style-name="T8">e </text:span><text:span text:style-name="T7">viabilidad</text:span><text:span text:style-name="T28"> </text:span></text:p><text:p text:style-name="P20" loext:marker-style-name="T26"><text:span text:style-name="T7">económico-financier</text:span><text:span text:style-name="T8">a </text:span><text:span text:style-name="T7">del contrato de concesión de</text:span><text:span text:style-name="T12">l <text:s/></text:span><text:span text:style-name="T7">servici</text:span><text:span text:style-name="T10">o <text:s/></text:span><text:span text:style-name="T7">d</text:span><text:span text:style-name="T10">e <text:s/></text:span><text:span text:style-name="T7">gestió</text:span><text:span text:style-name="T10">n <text:s/></text:span><text:span text:style-name="T7">de</text:span><text:span text:style-name="T12">l <text:s/></text:span><text:span text:style-name="T7">Sitio</text:span><text:span text:style-name="T28"> </text:span><text:line-break loext:clear="all"/><text:span text:style-name="T7">Etnológico del B.I.C. "El Molino Quemado" (El Molino de Viento). <text:s/></text:span></text:p></table:table-cell></table:table-row><table:table-row table:style-name="Tabla2.5"><table:table-cell table:style-name="Tabla2.A1" office:value-type="string"><text:p text:style-name="P13" loext:marker-style-name="T26"><text:span text:style-name="T7">4</text:span><text:span text:style-name="T28"> </text:span></text:p></table:table-cell><table:table-cell table:style-name="Tabla2.A1" office:value-type="string"><text:p text:style-name="P15" loext:marker-style-name="T26"><text:span text:style-name="T7">Expte. 11848/2022. Propuest</text:span><text:span text:style-name="T10">a <text:s/></text:span><text:span text:style-name="T7">par</text:span><text:span text:style-name="T10">a <text:s/></text:span><text:span text:style-name="T7">l</text:span><text:span text:style-name="T10">a <text:s/></text:span><text:span text:style-name="T7">imposició</text:span><text:span text:style-name="T10">n <text:s/></text:span><text:span text:style-name="T7">d</text:span><text:span text:style-name="T10">e <text:s/></text:span><text:span text:style-name="T7">un</text:span><text:span text:style-name="T10">a <text:s/></text:span><text:span text:style-name="T7">sanció</text:span><text:span text:style-name="T10">n <text:s/>a <text:s/></text:span><text:span text:style-name="T7">D</text:span><text:span text:style-name="T11">. </text:span><text:span text:style-name="T7">*******</text:span><text:span text:style-name="T28"> </text:span></text:p><text:p text:style-name="P16" loext:marker-style-name="T26"><text:span text:style-name="T7">******************, por importe de 751 euros por la comisión de una infracción Grave</text:span><text:span text:style-name="T28"> </text:span></text:p><text:p text:style-name="P21" loext:marker-style-name="T26"><text:span text:style-name="T7">e</text:span><text:span text:style-name="T11">n </text:span><text:span text:style-name="T7">materi</text:span><text:span text:style-name="T11">a </text:span><text:span text:style-name="T7">d</text:span><text:span text:style-name="T8">e </text:span><text:span text:style-name="T7">Comerci</text:span><text:span text:style-name="T8">o </text:span><text:span text:style-name="T7">Ambulante en el Municipi</text:span><text:span text:style-name="T10">o <text:s/></text:span><text:span text:style-name="T7">d</text:span><text:span text:style-name="T10">e <text:s/></text:span><text:span text:style-name="T7">Mogán</text:span><text:span text:style-name="T10">, <text:s/></text:span><text:span text:style-name="T7">segú</text:span><text:span text:style-name="T10">n <text:s/></text:span><text:span text:style-name="T7">recog</text:span><text:span text:style-name="T11">e </text:span><text:span text:style-name="T7">la</text:span><text:span text:style-name="T28"> </text:span><text:line-break loext:clear="all"/><text:span text:style-name="T7">Ordenanza publicada en el BOP nº81, de fecha 07-07-2017, modificada en el BOP</text:span><text:span text:style-name="T28"> </text:span><text:line-break loext:clear="all"/><text:span text:style-name="T7">nº88, de fecha 22-07-2022. <text:s/></text:span></text:p></table:table-cell></table:table-row><table:table-row table:style-name="Tabla2.6"><table:table-cell table:style-name="Tabla2.A1" office:value-type="string"><text:p text:style-name="P25" loext:marker-style-name="T26"><text:span text:style-name="T7">5</text:span><text:span text:style-name="T28"> </text:span><text:line-break loext:clear="all"/></text:p></table:table-cell><table:table-cell table:style-name="Tabla2.A1" office:value-type="string"><text:p text:style-name="P22" loext:marker-style-name="T26"><text:span text:style-name="T7">Expte. 9880/2023. Propuesta de la Responsable de la Asesoría Jurídica para tomar</text:span><text:span text:style-name="T28"> </text:span><text:span text:style-name="T7">conocimiento de las resoluciones judiciales recaídas en el cauce del P.O. nº 433/2021</text:span><text:span text:style-name="T28"> </text:span></text:p><text:p text:style-name="P23" loext:marker-style-name="T26"><text:span text:style-name="T7">y Recurso de Casación nº 6184/2023, interpuestos por el Ayuntamiento de Mogán</text:span><text:span text:style-name="T28"> </text:span><text:span text:style-name="T7">contra la Dirección General de Cooperación Autonómica y Local, en relación a la</text:span><text:span text:style-name="T28"> </text:span><text:span text:style-name="T7">correcció</text:span><text:span text:style-name="T10">n <text:s/></text:span><text:span text:style-name="T7">financier</text:span><text:span text:style-name="T10">a <text:s/></text:span><text:span text:style-name="T7">aplicad</text:span><text:span text:style-name="T10">a <text:s/></text:span><text:span text:style-name="T7">a</text:span><text:span text:style-name="T12">l <text:s/></text:span><text:span text:style-name="T7">contrat</text:span><text:span text:style-name="T10">o <text:s/></text:span><text:span text:style-name="T7">d</text:span><text:span text:style-name="T10">e <text:s/></text:span><text:span text:style-name="T7">obr</text:span><text:span text:style-name="T10">a <text:s/></text:span><text:span text:style-name="T7">d</text:span><text:span text:style-name="T8">e </text:span><text:span text:style-name="T7">l</text:span><text:span text:style-name="T8">a </text:span><text:span text:style-name="T7">"Escuel</text:span><text:span text:style-name="T10">a <text:s/></text:span><text:span text:style-name="T7">Infanti</text:span><text:span text:style-name="T12">l <text:s/></text:span><text:span text:style-name="T7">de</text:span><text:span text:style-name="T28"> </text:span><text:line-break loext:clear="all"/><text:span text:style-name="T7">Arguineguín 2018". <text:s/></text:span></text:p></table:table-cell></table:table-row><table:table-row table:style-name="Tabla2.3"><table:table-cell table:style-name="Tabla2.A1" office:value-type="string"><text:p text:style-name="P13" loext:marker-style-name="T26"><text:span text:style-name="T7">6</text:span><text:span text:style-name="T28"> </text:span></text:p></table:table-cell><table:table-cell table:style-name="Tabla2.A1" office:value-type="string"><text:p text:style-name="P17" loext:marker-style-name="T26"><text:span text:style-name="T7">Expte. 11857/2022. Propuest</text:span><text:span text:style-name="T10">a <text:s/></text:span><text:span text:style-name="T7">JG</text:span><text:span text:style-name="T8">L </text:span><text:span text:style-name="T7">declaració</text:span><text:span text:style-name="T10">n <text:s/></text:span><text:span text:style-name="T7">subvenció</text:span><text:span text:style-name="T10">n <text:s/></text:span><text:span text:style-name="T7">justificad</text:span><text:span text:style-name="T10">a <text:s/></text:span><text:span text:style-name="T7">estudiantes</text:span><text:span text:style-name="T28"> </text:span></text:p><text:p text:style-name="P12" loext:marker-style-name="T26"><text:span text:style-name="T7">relacionados curso 2022/23 <text:s/></text:span></text:p></table:table-cell></table:table-row><table:table-row table:style-name="Tabla2.4"><table:table-cell table:style-name="Tabla2.A1" office:value-type="string"><text:p text:style-name="P13" loext:marker-style-name="T26"><text:span text:style-name="T7">7</text:span><text:span text:style-name="T28"> </text:span></text:p></table:table-cell><table:table-cell table:style-name="Tabla2.A1" office:value-type="string"><text:p text:style-name="P18" loext:marker-style-name="T26"><text:span text:style-name="T7">Expte. 916/2022. Propuesta para aprobar no prorrogar los acuerdos de cesión de los</text:span><text:span text:style-name="T28"> </text:span></text:p><text:p text:style-name="P24" loext:marker-style-name="T26"><text:span text:style-name="T7">locales municipales con entidades ciudadanas que ya tienen cedido un local social</text:span><text:span text:style-name="T28"> </text:span><text:span text:style-name="T7">con cantina/bar en sus dependencias. <text:s/></text:span></text:p></table:table-cell></table:table-row><table:table-row table:style-name="Tabla2.3"><table:table-cell table:style-name="Tabla2.A1" office:value-type="string"><text:p text:style-name="P13" loext:marker-style-name="T26"><text:span text:style-name="T7">8</text:span><text:span text:style-name="T28"> </text:span></text:p></table:table-cell><table:table-cell table:style-name="Tabla2.A1" office:value-type="string"><text:p text:style-name="P19" loext:marker-style-name="T26"><text:span text:style-name="T7">Expte</text:span><text:span text:style-name="T10">. </text:span><text:span text:style-name="T18"><text:s text:c="2"/></text:span><text:span text:style-name="T7">6669/2023</text:span><text:span text:style-name="T19">. </text:span><text:span text:style-name="T18"><text:s text:c="2"/></text:span><text:span text:style-name="T7">Subvención<text:tab/>Nominativa<text:tab/>Cofradía<text:tab/>de<text:tab/>Playa<text:tab/>deMogán</text:span><text:span text:style-name="T28"> </text:span></text:p><text:p text:style-name="P26" loext:marker-style-name="T26"><text:span text:style-name="T7">(MOGÁN13/23) Propuesta a JGL de declaración de la Justificación de la subvención. <text:s/></text:span></text:p></table:table-cell></table:table-row><table:table-row table:style-name="Tabla2.2"><table:table-cell table:style-name="Tabla2.A1" office:value-type="string"><text:p text:style-name="P4" loext:marker-style-name="T26"><text:span text:style-name="T7">9</text:span><text:span text:style-name="T28"> </text:span></text:p></table:table-cell><table:table-cell table:style-name="Tabla2.A1" office:value-type="string"><text:p text:style-name="P5" loext:marker-style-name="T26"><text:span text:style-name="T7">Asuntos de urgencia. <text:s/></text:span></text:p></table:table-cell></table:table-row></table:table></draw:text-box></draw:frame></text:p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41" loext:marker-style-name="T2"/>
        <text:p text:style-name="P84" loext:marker-style-name="T26"><text:span text:style-name="T7">Por la Secretaría General se llevarán a cabo los trámites necesarios para la efectividad de esta</text:span><text:span text:style-name="T25"> </text:span><text:span text:style-name="T7">resolución.</text:span><text:span text:style-name="T25"> </text:span></text:p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37" loext:marker-style-name="T2"/>
        <text:p text:style-name="P42" loext:marker-style-name="T2"/>
        <text:p text:style-name="P34" loext:marker-style-name="T1"/>
        <text:p text:style-name="P34" loext:marker-style-name="T1"><draw:frame draw:style-name="fr1" draw:name="Marco3" text:anchor-type="paragraph" svg:x="0.108cm" svg:y="-0.018cm" svg:width="17.84cm" draw:z-index="13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6" loext:marker-style-name="T26"><draw:custom-shape text:anchor-type="char" draw:z-index="1" draw:name="Freeform 3" draw:style-name="gr8" draw:text-style-name="P87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6" draw:style-name="gr5" draw:text-style-name="P87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21">Documento firmado por:</text:span><text:span text:style-name="T27"> </text:span></text:p></table:table-cell><table:table-cell table:style-name="Tabla3.A1" office:value-type="string"><text:p text:style-name="P7" loext:marker-style-name="T26"><draw:custom-shape text:anchor-type="char" draw:z-index="3" draw:name="Freeform 5" draw:style-name="gr6" draw:text-style-name="P87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21">Cargo:</text:span><text:span text:style-name="T27"> </text:span></text:p></table:table-cell><table:table-cell table:style-name="Tabla3.A1" office:value-type="string"><text:p text:style-name="P8" loext:marker-style-name="T26"><text:span text:style-name="T21">Fecha/hora:</text:span><text:span text:style-name="T27"> </text:span></text:p></table:table-cell></table:table-row><table:table-row table:style-name="Tabla3.2"><table:table-cell table:style-name="Tabla3.A1" office:value-type="string"><text:p text:style-name="P27" loext:marker-style-name="T26"><draw:custom-shape text:anchor-type="char" draw:z-index="2" draw:name="Freeform 4" draw:style-name="gr7" draw:text-style-name="P87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2">ONALIA BUENO GARCIA (AYUNTAMIENTO DE MOGAN)</text:span><text:span text:style-name="T29"> </text:span></text:p><text:p text:style-name="P28" loext:marker-style-name="T26"><text:span text:style-name="T22">DAVID CHAO CASTRO</text:span><text:span text:style-name="T29"> </text:span></text:p></table:table-cell><table:table-cell table:style-name="Tabla3.A1" office:value-type="string"><text:p text:style-name="P29" loext:marker-style-name="T26"><text:span text:style-name="T22">Alcaldesa-Presidenta</text:span><text:span text:style-name="T29"> </text:span></text:p><text:p text:style-name="P30" loext:marker-style-name="T26"><text:span text:style-name="T22">Secretario General Accidental</text:span><text:span text:style-name="T29"> </text:span></text:p></table:table-cell><table:table-cell table:style-name="Tabla3.A1" office:value-type="string"><text:p text:style-name="P31" loext:marker-style-name="T26"><text:span text:style-name="T22">27/11/2023 09:23</text:span><text:span text:style-name="T29"> </text:span></text:p><text:p text:style-name="P32" loext:marker-style-name="T26"><text:span text:style-name="T22">27/11/2023 09:41</text:span><text:span text:style-name="T29"> </text:span></text:p></table:table-cell></table:table-row></table:table></draw:text-box></draw:frame></text:p>
      </text:section>
      <text:section text:style-name="Sect3" text:name="Sección2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3T12:01:47</meta:creation-date>
    <dc:date>2025-06-03T12:01:47</dc:date>
    <meta:editing-duration>P0D</meta:editing-duration>
    <meta:generator>LibreOffice/7.6.4.1$Windows_X86_64 LibreOffice_project/e19e193f88cd6c0525a17fb7a176ed8e6a3e2aa1</meta:generator>
    <meta:document-statistic meta:table-count="3" meta:image-count="1" meta:object-count="0" meta:page-count="1" meta:paragraph-count="49" meta:word-count="486" meta:character-count="3261" meta:non-whitespace-character-count="2718"/>
    <meta:user-defined meta:name="AppVersion">14.0000</meta:user-defined>
    <meta:template xlink:type="simple" xlink:actuate="onRequest" xlink:title="Normal_Wordconv.dotm" xlink:href=""/>
  </office:meta>
</office:document-meta>
</file>