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0D000000E042604CD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2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599cm" fo:keep-together="auto"/>
    </style:style>
    <style:style style:name="Tabla2" style:family="table">
      <style:table-properties style:width="13.686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496cm" fo:keep-together="auto"/>
    </style:style>
    <style:style style:name="Tabla2.3" style:family="table-row">
      <style:table-row-properties style:row-height="0.85cm" fo:keep-together="auto"/>
    </style:style>
    <style:style style:name="Tabla2.4" style:family="table-row">
      <style:table-row-properties style:row-height="0.852cm" fo:keep-together="auto"/>
    </style:style>
    <style:style style:name="Tabla2.8" style:family="table-row">
      <style:table-row-properties style:row-height="0.854cm" fo:keep-together="auto"/>
    </style:style>
    <style:style style:name="Tabla2.9" style:family="table-row">
      <style:table-row-properties style:row-height="1.207cm" fo:keep-together="auto"/>
    </style:style>
    <style:style style:name="Tabla2.10" style:family="table-row">
      <style:table-row-properties style:row-height="2.284cm" fo:keep-together="auto"/>
    </style:style>
    <style:style style:name="Tabla2.11" style:family="table-row">
      <style:table-row-properties style:row-height="1.923cm" fo:keep-together="auto"/>
    </style:style>
    <style:style style:name="Tabla2.12" style:family="table-row">
      <style:table-row-properties style:row-height="1.926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8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8cm"/>
    </style:style>
    <style:style style:name="Tabla3.1" style:family="table-row">
      <style:table-row-properties style:row-height="0.316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2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599cm" fo:keep-together="auto"/>
    </style:style>
    <style:style style:name="Tabla5" style:family="table">
      <style:table-properties style:width="13.686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cm"/>
    </style:style>
    <style:style style:name="Tabla5.1" style:family="table-row">
      <style:table-row-properties style:row-height="1.923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854cm" fo:keep-together="auto"/>
    </style:style>
    <style:style style:name="Tabla5.3" style:family="table-row">
      <style:table-row-properties style:row-height="0.85cm" fo:keep-together="auto"/>
    </style:style>
    <style:style style:name="Tabla5.4" style:family="table-row">
      <style:table-row-properties style:row-height="1.568cm" fo:keep-together="auto"/>
    </style:style>
    <style:style style:name="Tabla5.7" style:family="table-row">
      <style:table-row-properties style:row-height="1.208cm" fo:keep-together="auto"/>
    </style:style>
    <style:style style:name="Tabla5.8" style:family="table-row">
      <style:table-row-properties style:row-height="1.21cm" fo:keep-together="auto"/>
    </style:style>
    <style:style style:name="Tabla5.13" style:family="table-row">
      <style:table-row-properties style:row-height="1.565cm" fo:keep-together="auto"/>
    </style:style>
    <style:style style:name="Tabla5.14" style:family="table-row">
      <style:table-row-properties style:row-height="0.496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8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8cm"/>
    </style:style>
    <style:style style:name="Tabla6.1" style:family="table-row">
      <style:table-row-properties style:row-height="0.316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P1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1.032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0.953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-0.058cm" fo:margin-right="0.213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-0.058cm" fo:margin-right="0.213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-0.058cm" fo:margin-right="0.254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-0.058cm" fo:margin-right="0.36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0.8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-0.058cm" fo:margin-right="0.231cm" fo:margin-top="0.097cm" fo:margin-bottom="0cm" style:contextual-spacing="false" fo:line-height="0.346cm" fo:text-align="end" style:justify-single-word="false" fo:orphans="0" fo:widows="0" fo:text-indent="0cm" style:auto-text-indent="false">
        <style:tab-stops>
          <style:tab-stop style:position="8.384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1.032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1.032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953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953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.083cm" fo:margin-right="0cm" fo:margin-top="0.095cm" fo:margin-bottom="0cm" style:contextual-spacing="false" fo:line-height="0.346cm" fo:text-align="start" style:justify-single-word="false" fo:orphans="0" fo:widows="0" fo:text-indent="0cm" style:auto-text-indent="false">
        <style:tab-stops>
          <style:tab-stop style:position="9.862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083cm" fo:margin-right="0.282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0.083cm" fo:margin-right="0.185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.083cm" fo:margin-right="0.187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0.083cm" fo:margin-right="0.092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0.083cm" fo:margin-right="0.108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0.083cm" fo:margin-right="0.102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.083cm" fo:margin-right="0.102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0.083cm" fo:margin-right="0.058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.083cm" fo:margin-right="-0.035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.083cm" fo:margin-right="0.17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0.083cm" fo:margin-right="0.196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0.083cm" fo:margin-right="0.631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0.083cm" fo:margin-right="0.314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.051cm" fo:margin-right="0.007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0.051cm" fo:margin-right="-0.14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.953cm" fo:margin-right="-0.173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.953cm" fo:margin-right="-0.17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356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0.601cm" fo:margin-right="-0.173cm" fo:margin-top="0.09cm" fo:margin-bottom="0cm" style:contextual-spacing="false" fo:line-height="0.356cm" fo:text-align="justify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0.083cm" fo:margin-right="0.169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left="0.083cm" fo:margin-right="0.469cm" fo:margin-top="0.09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>
      <style:paragraph-properties fo:margin-left="0.953cm" fo:margin-right="-0.173cm" fo:margin-top="0.09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8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9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60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61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62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63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64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5" style:family="paragraph" style:parent-style-name="Standard">
      <style:paragraph-properties fo:margin-top="0cm" fo:margin-bottom="0.25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6" style:family="paragraph" style:parent-style-name="Standard">
      <style:paragraph-properties fo:margin-top="0cm" fo:margin-bottom="0.42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7" style:family="paragraph" style:parent-style-name="Standard">
      <style:paragraph-properties fo:margin-top="0cm" fo:margin-bottom="0.2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8" style:family="paragraph" style:parent-style-name="Standard">
      <style:paragraph-properties fo:margin-top="0cm" fo:margin-bottom="0.2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9" style:family="paragraph" style:parent-style-name="Standard">
      <style:paragraph-properties fo:margin-top="0cm" fo:margin-bottom="0.27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0" style:family="paragraph" style:parent-style-name="Standard">
      <style:paragraph-properties fo:margin-top="0cm" fo:margin-bottom="0.08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1" style:family="paragraph" style:parent-style-name="Standard">
      <style:paragraph-properties fo:margin-top="0cm" fo:margin-bottom="0.4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73" style:family="paragraph" style:parent-style-name="Standard">
      <style:paragraph-properties fo:margin-left="11.913cm" fo:margin-right="0cm" fo:margin-top="0cm" fo:margin-bottom="0cm" style:contextual-spacing="false" fo:line-height="0.289cm" fo:text-indent="0cm" style:auto-text-indent="false"/>
    </style:style>
    <style:style style:name="P74" style:family="paragraph" style:parent-style-name="Standard">
      <style:paragraph-properties fo:margin-left="14.153cm" fo:margin-right="0cm" fo:margin-top="0cm" fo:margin-bottom="0cm" style:contextual-spacing="false" fo:line-height="0.289cm" fo:text-indent="0cm" style:auto-text-indent="false"/>
    </style:style>
    <style:style style:name="P75" style:family="paragraph" style:parent-style-name="Standard">
      <style:paragraph-properties fo:margin-left="0cm" fo:margin-right="8.543cm" fo:margin-top="0cm" fo:margin-bottom="0cm" style:contextual-spacing="false" fo:line-height="0.323cm" fo:text-indent="0cm" style:auto-text-indent="false"/>
    </style:style>
    <style:style style:name="P76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77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1.032cm" fo:margin-right="-0.032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left="0.953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8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Standard">
      <style:paragraph-properties fo:margin-left="-0.058cm" fo:margin-right="0.213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1" style:family="paragraph" style:parent-style-name="Standard">
      <style:paragraph-properties fo:margin-left="-0.058cm" fo:margin-right="0.213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2" style:family="paragraph" style:parent-style-name="Standard">
      <style:paragraph-properties fo:margin-left="-0.058cm" fo:margin-right="0.254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3" style:family="paragraph" style:parent-style-name="Standard">
      <style:paragraph-properties fo:margin-left="-0.058cm" fo:margin-right="0.36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4" style:family="paragraph" style:parent-style-name="Standard">
      <style:paragraph-properties fo:margin-left="0.8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5" style:family="paragraph" style:parent-style-name="Standard">
      <style:paragraph-properties fo:margin-left="-0.058cm" fo:margin-right="0.231cm" fo:margin-top="0.097cm" fo:margin-bottom="0cm" style:contextual-spacing="false" fo:line-height="0.346cm" fo:text-align="end" style:justify-single-word="false" fo:orphans="0" fo:widows="0" fo:text-indent="0cm" style:auto-text-indent="false">
        <style:tab-stops>
          <style:tab-stop style:position="8.384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6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7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8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9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0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1" style:family="paragraph" style:parent-style-name="Standard">
      <style:paragraph-properties fo:margin-left="1.032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2" style:family="paragraph" style:parent-style-name="Standard">
      <style:paragraph-properties fo:margin-left="1.032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3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4" style:family="paragraph" style:parent-style-name="Standard">
      <style:paragraph-properties fo:margin-left="0.953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5" style:family="paragraph" style:parent-style-name="Standard">
      <style:paragraph-properties fo:margin-left="0.953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6" style:family="paragraph" style:parent-style-name="Standard">
      <style:paragraph-properties fo:margin-left="0.083cm" fo:margin-right="0cm" fo:margin-top="0.095cm" fo:margin-bottom="0cm" style:contextual-spacing="false" fo:line-height="0.346cm" fo:text-align="start" style:justify-single-word="false" fo:orphans="0" fo:widows="0" fo:text-indent="0cm" style:auto-text-indent="false">
        <style:tab-stops>
          <style:tab-stop style:position="9.862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7" style:family="paragraph" style:parent-style-name="Standard">
      <style:paragraph-properties fo:margin-left="0.083cm" fo:margin-right="0.282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8" style:family="paragraph" style:parent-style-name="Standard">
      <style:paragraph-properties fo:margin-left="0.083cm" fo:margin-right="0.185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9" style:family="paragraph" style:parent-style-name="Standard">
      <style:paragraph-properties fo:margin-left="0.083cm" fo:margin-right="0.187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0" style:family="paragraph" style:parent-style-name="Standard">
      <style:paragraph-properties fo:margin-left="0.083cm" fo:margin-right="0.092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1" style:family="paragraph" style:parent-style-name="Standard">
      <style:paragraph-properties fo:margin-left="0.083cm" fo:margin-right="0.108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2" style:family="paragraph" style:parent-style-name="Standard">
      <style:paragraph-properties fo:margin-left="0.083cm" fo:margin-right="0.102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3" style:family="paragraph" style:parent-style-name="Standard">
      <style:paragraph-properties fo:margin-left="0.083cm" fo:margin-right="0.102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4" style:family="paragraph" style:parent-style-name="Standard">
      <style:paragraph-properties fo:margin-left="0.083cm" fo:margin-right="0.058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5" style:family="paragraph" style:parent-style-name="Standard">
      <style:paragraph-properties fo:margin-left="0.083cm" fo:margin-right="-0.035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6" style:family="paragraph" style:parent-style-name="Standard">
      <style:paragraph-properties fo:margin-left="0.083cm" fo:margin-right="0.17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7" style:family="paragraph" style:parent-style-name="Standard">
      <style:paragraph-properties fo:margin-left="0.083cm" fo:margin-right="0.196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8" style:family="paragraph" style:parent-style-name="Standard">
      <style:paragraph-properties fo:margin-left="0.083cm" fo:margin-right="0.631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9" style:family="paragraph" style:parent-style-name="Standard">
      <style:paragraph-properties fo:margin-left="0.083cm" fo:margin-right="0.314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0" style:family="paragraph" style:parent-style-name="Standard">
      <style:paragraph-properties fo:margin-left="0.051cm" fo:margin-right="0.007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1" style:family="paragraph" style:parent-style-name="Standard">
      <style:paragraph-properties fo:margin-left="0.051cm" fo:margin-right="-0.14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2" style:family="paragraph" style:parent-style-name="Standard">
      <style:paragraph-properties fo:margin-left="0.953cm" fo:margin-right="-0.173cm" fo:margin-top="0.088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3" style:family="paragraph" style:parent-style-name="Standard">
      <style:paragraph-properties fo:margin-left="0.953cm" fo:margin-right="-0.17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4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356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5" style:family="paragraph" style:parent-style-name="Standard">
      <style:paragraph-properties fo:margin-left="0.601cm" fo:margin-right="-0.173cm" fo:margin-top="0.09cm" fo:margin-bottom="0cm" style:contextual-spacing="false" fo:line-height="0.356cm" fo:text-align="justify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6" style:family="paragraph" style:parent-style-name="Standard">
      <style:paragraph-properties fo:margin-left="0.083cm" fo:margin-right="0.169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7" style:family="paragraph" style:parent-style-name="Standard">
      <style:paragraph-properties fo:margin-left="0.083cm" fo:margin-right="0.469cm" fo:margin-top="0.09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8" style:family="paragraph" style:parent-style-name="Standard">
      <style:paragraph-properties fo:margin-left="0.953cm" fo:margin-right="-0.173cm" fo:margin-top="0.09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9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0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1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2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3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4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5" style:family="paragraph" style:parent-style-name="Standard">
      <style:paragraph-properties fo:margin-left="2.205cm" fo:margin-right="0cm" fo:margin-top="0cm" fo:margin-bottom="0cm" style:contextual-spacing="false" fo:line-height="0.346cm" fo:text-indent="0cm" style:auto-text-indent="false"/>
    </style:style>
    <style:style style:name="P136" style:family="paragraph" style:parent-style-name="Standard">
      <style:paragraph-properties fo:margin-left="2.058cm" fo:margin-right="0cm" fo:margin-top="0cm" fo:margin-bottom="0cm" style:contextual-spacing="false" fo:line-height="0.346cm" fo:text-indent="0cm" style:auto-text-indent="false"/>
    </style:style>
    <style:style style:name="P137" style:family="paragraph" style:parent-style-name="Standard">
      <style:paragraph-properties fo:margin-left="7.766cm" fo:margin-right="0cm" fo:margin-top="0.353cm" fo:margin-bottom="0cm" style:contextual-spacing="false" fo:line-height="0.346cm" fo:text-indent="0cm" style:auto-text-indent="false"/>
    </style:style>
    <style:style style:name="P138" style:family="paragraph" style:parent-style-name="Standard">
      <style:paragraph-properties fo:margin-left="2.058cm" fo:margin-right="1.963cm" fo:margin-top="0.448cm" fo:margin-bottom="0cm" style:contextual-spacing="false" fo:line-height="0.356cm" fo:text-indent="1.039cm" style:auto-text-indent="false"/>
    </style:style>
    <style:style style:name="P139" style:family="paragraph" style:parent-style-name="Standard">
      <style:paragraph-properties fo:margin-left="2.058cm" fo:margin-right="1.963cm" fo:margin-top="0.346cm" fo:margin-bottom="0cm" style:contextual-spacing="false" fo:line-height="0.356cm" fo:text-indent="1.039cm" style:auto-text-indent="false"/>
    </style:style>
    <style:style style:name="P140" style:family="paragraph" style:parent-style-name="Standard">
      <style:paragraph-properties fo:margin-left="2.058cm" fo:margin-right="2.637cm" fo:margin-top="0.36cm" fo:margin-bottom="0cm" style:contextual-spacing="false" fo:line-height="0.356cm" fo:text-indent="1.039cm" style:auto-text-indent="false"/>
    </style:style>
    <style:style style:name="P141" style:family="paragraph" style:parent-style-name="Standard">
      <style:paragraph-properties fo:margin-left="2.058cm" fo:margin-right="1.963cm" fo:margin-top="0cm" fo:margin-bottom="0cm" style:contextual-spacing="false" fo:line-height="0.356cm" fo:text-indent="0cm" style:auto-text-indent="false"/>
    </style:style>
    <style:style style:name="P142" style:family="paragraph">
      <loext:graphic-properties draw:fill="solid" draw:fill-color="#000000"/>
      <style:paragraph-properties fo:text-align="start"/>
      <style:text-properties fo:font-size="18pt"/>
    </style:style>
    <style:style style:name="P14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DejaVu Sans Condensed" fo:font-size="7pt" fo:letter-spacing="-0.004cm" fo:font-weight="bold" style:font-size-asian="7pt" style:font-weight-asian="bold" style:font-name-complex="DejaVu Sans Condensed1" style:font-size-complex="7pt" style:font-weight-complex="bold" style:text-scale="92%"/>
    </style:style>
    <style:style style:name="T4" style:family="text">
      <style:text-properties fo:color="#000000" loext:opacity="100%" style:font-name="Arial" fo:font-size="8pt" style:font-size-asian="8pt" style:font-name-complex="Arial2" style:font-size-complex="8pt" style:text-scale="93%"/>
    </style:style>
    <style:style style:name="T5" style:family="text">
      <style:text-properties fo:color="#000000" loext:opacity="100%" style:font-name="Arial" fo:font-size="8pt" fo:letter-spacing="-0.004cm" style:font-size-asian="8pt" style:font-name-complex="Arial2" style:font-size-complex="8pt" style:text-scale="93%"/>
    </style:style>
    <style:style style:name="T6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7" style:family="text">
      <style:text-properties fo:color="#000000" loext:opacity="100%" style:font-name="Arial" fo:font-size="8.5pt" style:font-size-asian="8.5pt" style:font-name-complex="Arial2" style:font-size-complex="8.5pt" style:text-scale="92%"/>
    </style:style>
    <style:style style:name="T8" style:family="text">
      <style:text-properties fo:color="#000000" loext:opacity="100%" style:font-name="Arial" fo:font-size="8.5pt" fo:letter-spacing="0.037cm" style:font-size-asian="8.5pt" style:font-name-complex="Arial2" style:font-size-complex="8.5pt" style:text-scale="92%"/>
    </style:style>
    <style:style style:name="T9" style:family="text">
      <style:text-properties fo:color="#000000" loext:opacity="100%" style:font-name="Arial" fo:font-size="8.5pt" fo:letter-spacing="0.037cm" fo:font-weight="bold" style:font-size-asian="8.5pt" style:font-weight-asian="bold" style:font-name-complex="Arial2" style:font-size-complex="8.5pt" style:font-weight-complex="bold" style:text-scale="93%"/>
    </style:style>
    <style:style style:name="T10" style:family="text">
      <style:text-properties fo:color="#000000" loext:opacity="100%" style:font-name="Arial" fo:font-size="8.5pt" fo:letter-spacing="0.025cm" style:font-size-asian="8.5pt" style:font-name-complex="Arial2" style:font-size-complex="8.5pt" style:text-scale="92%"/>
    </style:style>
    <style:style style:name="T11" style:family="text">
      <style:text-properties fo:color="#000000" loext:opacity="100%" style:font-name="Arial" fo:font-size="8.5pt" fo:letter-spacing="0.039cm" style:font-size-asian="8.5pt" style:font-name-complex="Arial2" style:font-size-complex="8.5pt" style:text-scale="92%"/>
    </style:style>
    <style:style style:name="T12" style:family="text">
      <style:text-properties fo:color="#000000" loext:opacity="100%" style:font-name="Arial" fo:font-size="8.5pt" fo:letter-spacing="0.023cm" style:font-size-asian="8.5pt" style:font-name-complex="Arial2" style:font-size-complex="8.5pt" style:text-scale="92%"/>
    </style:style>
    <style:style style:name="T13" style:family="text">
      <style:text-properties fo:color="#000000" loext:opacity="100%" style:font-name="Arial" fo:font-size="8.5pt" fo:letter-spacing="0.023cm" fo:font-weight="bold" style:font-size-asian="8.5pt" style:font-weight-asian="bold" style:font-name-complex="Arial2" style:font-size-complex="8.5pt" style:font-weight-complex="bold" style:text-scale="93%"/>
    </style:style>
    <style:style style:name="T14" style:family="text">
      <style:text-properties fo:color="#000000" loext:opacity="100%" style:font-name="Arial" fo:font-size="8.5pt" fo:letter-spacing="0.041cm" style:font-size-asian="8.5pt" style:font-name-complex="Arial2" style:font-size-complex="8.5pt" style:text-scale="92%"/>
    </style:style>
    <style:style style:name="T15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3%"/>
    </style:style>
    <style:style style:name="T16" style:family="text">
      <style:text-properties fo:color="#000000" loext:opacity="100%" style:font-name="Arial" fo:font-size="8.5pt" fo:letter-spacing="0.035cm" style:font-size-asian="8.5pt" style:font-name-complex="Arial2" style:font-size-complex="8.5pt" style:text-scale="92%"/>
    </style:style>
    <style:style style:name="T17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3%"/>
    </style:style>
    <style:style style:name="T18" style:family="text">
      <style:text-properties fo:color="#000000" loext:opacity="100%" style:font-name="Liberation Sans" fo:font-size="7pt" fo:letter-spacing="-0.002cm" style:font-size-asian="7pt" style:font-name-complex="Liberation Sans2" style:font-size-complex="7pt"/>
    </style:style>
    <style:style style:name="T19" style:family="text">
      <style:text-properties fo:color="#000000" loext:opacity="100%" style:font-name="Liberation Sans" fo:font-size="7pt" style:font-size-asian="7pt" style:font-name-complex="Liberation Sans2" style:font-size-complex="7pt"/>
    </style:style>
    <style:style style:name="T20" style:family="text">
      <style:text-properties fo:color="#000000" loext:opacity="100%" style:font-name="Liberation Sans" fo:font-size="6pt" style:font-size-asian="6pt" style:font-name-complex="Liberation Sans2" style:font-size-complex="6pt"/>
    </style:style>
    <style:style style:name="T21" style:family="text">
      <style:text-properties style:font-name="Times New Roman" fo:font-size="7pt" style:font-size-asian="7pt" style:font-name-complex="Times New Roman1" style:font-size-complex="7pt"/>
    </style:style>
    <style:style style:name="T22" style:family="text">
      <style:text-properties style:font-name="Times New Roman" fo:font-size="8pt" style:font-size-asian="8pt" style:font-name-complex="Times New Roman1" style:font-size-complex="8pt"/>
    </style:style>
    <style:style style:name="T23" style:family="text">
      <style:text-properties style:font-name="Times New Roman" fo:font-size="8.5pt" style:font-size-asian="8.5pt" style:font-name-complex="Times New Roman1" style:font-size-complex="8.5pt"/>
    </style:style>
    <style:style style:name="T24" style:family="text">
      <style:text-properties fo:color="#010302" loext:opacity="100%" style:font-name="Times New Roman" style:font-name-complex="Times New Roman1"/>
    </style:style>
    <style:style style:name="T25" style:family="text">
      <style:text-properties fo:font-size="7pt" style:font-size-asian="7pt" style:font-name-complex="Times New Roman1" style:font-size-complex="7pt"/>
    </style:style>
    <style:style style:name="T26" style:family="text">
      <style:text-properties fo:font-size="8.5pt" style:font-size-asian="8.5pt" style:font-name-complex="Times New Roman1" style:font-size-complex="8.5pt"/>
    </style:style>
    <style:style style:name="T27" style:family="text">
      <style:text-properties fo:font-size="6pt" style:font-size-asian="6pt" style:font-name-complex="Times New Roman1" style:font-size-complex="6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104*" fo:start-indent="0cm" fo:end-indent="1.138cm"/>
          <style:column style:rel-width="54431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6*" fo:start-indent="0cm" fo:end-indent="0.018cm"/>
          <style:column style:rel-width="59339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.004cm" svg:stroke-linecap="butt" draw:fill="solid" draw:fill-color="#000000" draw:textarea-vertical-align="top" draw:auto-grow-height="false" fo:min-height="8.573cm" fo:min-width="0.40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9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9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63" loext:marker-style-name="T1"/>
        <text:p text:style-name="P61" loext:marker-style-name="T1"/>
        <text:p text:style-name="P64" loext:marker-style-name="T2"/>
        <text:p text:style-name="P64" loext:marker-style-name="T2"/>
        <text:p text:style-name="P65" loext:marker-style-name="T2"/>
        <text:p text:style-name="P73" loext:marker-style-name="T24"><text:span text:style-name="T3">Página 1 de 2</text:span><text:span text:style-name="T21"> </text:span></text:p>
        <text:p text:style-name="P64" loext:marker-style-name="T2"><draw:frame draw:style-name="fr2" draw:name="Picture 100" text:anchor-type="char" svg:x="4.283cm" svg:y="-0.3cm" svg:width="4.449cm" svg:height="2.011cm" draw:z-index="13"><draw:image xlink:href="Pictures/100000000000020D000000E042604CDD.png" xlink:type="simple" xlink:show="embed" xlink:actuate="onLoad" draw:mime-type="image/png"/></draw:frame></text:p>
        <text:p text:style-name="P64" loext:marker-style-name="T2"/>
        <text:p text:style-name="P66" loext:marker-style-name="T2"/>
        <text:p text:style-name="P75" loext:marker-style-name="T24"><text:span text:style-name="T4">Unidad administrativa de Secretaría</text:span><text:span text:style-name="T22"> </text:span><text:line-break loext:clear="all"/><text:span text:style-name="T4">Expte.: 149/2023</text:span><text:span text:style-name="T22"> </text:span></text:p>
        <text:p text:style-name="P76" loext:marker-style-name="T24"><text:span text:style-name="T5">Asunto: Junta de Gobierno Local Ordinaria</text:span><text:span text:style-name="T22"> </text:span><draw:custom-shape text:anchor-type="char" draw:z-index="14" draw:name="Freeform 101" draw:style-name="gr2" draw:text-style-name="P143" svg:width="13.727cm" svg:height="0.003cm" svg:x="4.202cm" svg:y="1.399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60" loext:marker-style-name="T1"/>
        <text:p text:style-name="P61" loext:marker-style-name="T1"><draw:frame draw:style-name="fr1" draw:name="Marco1" text:anchor-type="paragraph" svg:x="0.108cm" svg:y="-4.665cm" svg:width="1.647cm" draw:z-index="15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1.2"><table:table-cell table:style-name="Tabla1.A1" office:value-type="string"><text:p text:style-name="P59" loext:marker-style-name="T2"/></table:table-cell><table:table-cell table:style-name="Tabla1.A1" table:number-rows-spanned="2" office:value-type="string"><text:p text:style-name="P59" loext:marker-style-name="T2"/></table:table-cell></table:table-row><table:table-row table:style-name="Tabla1.3"><table:table-cell table:style-name="Tabla1.A1" office:value-type="string"><text:p text:style-name="P59" loext:marker-style-name="T2"/></table:table-cell><table:covered-table-cell table:style-name="Tabla1.B3"/></table:table-row><table:table-row table:style-name="Tabla1.4"><table:table-cell table:style-name="Tabla1.A1" office:value-type="string"><text:p text:style-name="P59" loext:marker-style-name="T2"><draw:custom-shape text:anchor-type="char" draw:z-index="16" draw:name="Freeform 1" draw:style-name="gr1" draw:text-style-name="P142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6839 0 3156839 0 3175559 324358 3175559 Z M 324358 3175559 M 324358 3147835 L 324358 3138475 0 3138475 0 3147835 324358 3147835 Z M 324358 3147835 M 324358 3120123 L 324358 3110764 0 3110764 0 3120123 324358 3120123 Z M 324358 3120123 M 324358 3073680 L 324358 3064320 0 3064320 0 3073680 324358 3073680 Z M 324358 3073680 M 324358 3027236 L 324358 3018232 0 3018232 0 3027236 324358 3027236 Z M 324358 3027236 M 324358 3008872 L 324358 2990520 0 2990520 0 3008872 324358 3008872 Z M 324358 3008872 M 324358 2971800 L 324358 2962440 0 2962440 0 2971800 324358 2971800 Z M 324358 2971800 M 324358 2953436 L 324358 2925712 0 2925712 0 2953436 324358 2953436 Z M 324358 2953436 M 324358 2916352 L 324358 2879281 0 2879281 0 2916352 324358 2916352 Z M 324358 2916352 M 324358 2869921 L 324358 2851556 0 2851556 0 2869921 324358 2869921 Z M 324358 2869921 M 324358 2842197 L 324358 2823833 0 2823833 0 2842197 324358 2842197 Z M 324358 2842197 M 324358 2805113 L 324358 2786761 0 2786761 0 2805113 324358 2805113 Z M 324358 2805113 M 324358 2768041 L 324358 2759037 0 2759037 0 2768041 324358 2768041 Z M 324358 2768041 M 324358 2721953 L 324358 2712593 0 2712593 0 2721953 324358 2721953 Z M 324358 2721953 M 324358 2703233 L 324358 2684882 0 2684882 0 2703233 324358 2703233 Z M 324358 2703233 M 324358 2666518 L 324358 2638438 0 2638438 0 2666518 324358 2666518 Z M 324358 2666518 M 324358 2629434 L 324358 2620074 0 2620074 0 2629434 324358 2629434 Z M 324358 2629434 M 324358 2610714 L 324358 2592362 0 2592362 0 2610714 324358 2610714 Z M 324358 2610714 M 324358 2564638 L 324358 2555278 0 2555278 0 2564638 324358 2564638 Z M 324358 2564638 M 324358 2545919 L 324358 2509203 0 2509203 0 2545919 324358 2545919 Z M 324358 2545919 M 324358 2499843 L 324358 2472119 0 2472119 0 2499843 324358 2499843 Z M 324358 2499843 M 324358 2462759 L 324358 2453399 0 2453399 0 2462759 324358 2462759 Z M 324358 2462759 M 324358 2435035 L 324358 2425675 0 2425675 0 2435035 324358 2435035 Z M 324358 2435035 M 324358 2416315 L 324358 2397963 0 2397963 0 2416315 324358 2416315 Z M 324358 2416315 M 324358 2360879 L 324358 2351520 0 2351520 0 2360879 324358 2360879 Z M 324358 2360879 M 324358 2333155 L 324358 2323795 0 2323795 0 2333155 324358 2333155 Z M 324358 2333155 M 324358 2314804 L 324358 2296084 0 2296084 0 2314804 324358 2314804 Z M 324358 2314804 M 324358 2259000 L 324358 2249996 0 2249996 0 2259000 324358 2259000 Z M 324358 2259000 M 324358 2240636 L 324358 2212912 0 2212912 0 2240636 324358 2240636 Z M 324358 2240636 M 324358 2203552 L 324358 2166480 0 2166480 0 2203552 324358 2203552 Z M 324358 2203552 M 324358 2157121 L 324358 2148116 0 2148116 0 2157121 324358 2157121 Z M 324358 2157121 M 324358 2138757 L 324358 2129397 0 2129397 0 2138757 324358 2138757 Z M 324358 2138757 M 324358 2120392 L 324358 2083321 0 2083321 0 2120392 324358 2120392 Z M 324358 2120392 M 324358 2055241 L 324358 2036521 0 2036521 0 2055241 324358 2055241 Z M 324358 2055241 M 324358 2027161 L 324358 1999438 0 1999438 0 2027161 324358 2027161 Z M 324358 2027161 M 324358 1990433 L 324358 1981073 0 1981073 0 1990433 324358 1990433 Z M 324358 1990433 M 324358 1953362 L 324358 1934642 0 1934642 0 1953362 324358 1953362 Z M 324358 1953362 M 324358 1925638 L 324358 1906918 0 1906918 0 1925638 324358 1925638 Z M 324358 1925638 M 324358 1897558 L 324358 1879194 0 1879194 0 1897558 324358 1897558 Z M 324358 1897558 M 324358 1851482 L 324358 1832762 0 1832762 0 1851482 324358 1851482 Z M 324358 1851482 M 324358 1814398 L 324358 1786674 0 1786674 0 1814398 324358 1814398 Z M 324358 1814398 M 324358 1777314 L 324358 1768323 0 1768323 0 1777314 324358 1777314 Z M 324358 1777314 M 324358 1749603 L 324358 1740243 0 1740243 0 1749603 324358 1749603 Z M 324358 1749603 M 324358 1703515 L 324358 1684795 0 1684795 0 1703515 324358 1703515 Z M 324358 1703515 M 324358 1666444 L 324358 1657084 0 1657084 0 1666444 324358 1666444 Z M 324358 1666444 M 324358 1647724 L 324358 1638719 0 1638719 0 1647724 324358 1647724 Z M 324358 1647724 M 324358 1619999 L 324358 1601635 0 1601635 0 1619999 324358 1619999 Z M 324358 1619999 M 324358 1573924 L 324358 1564564 0 1564564 0 1573924 324358 1573924 Z M 324358 1573924 M 324358 1545832 L 324358 1536840 0 1536840 0 1545832 324358 1545832 Z M 324358 1545832 M 324358 1527480 L 324358 1490396 0 1490396 0 1527480 324358 1527480 Z M 324358 1527480 M 324358 1481036 L 324358 1453312 0 1453312 0 1481036 324358 1481036 Z M 324358 1481036 M 324358 1444320 L 324358 1434960 0 1434960 0 1444320 324358 1444320 Z M 324358 1444320 M 324358 1425600 L 324358 1407236 0 1407236 0 1425600 324358 1425600 Z M 324358 1425600 M 324358 1388517 L 324358 1379513 0 1379513 0 1388517 324358 1388517 Z M 324358 1388517 M 324358 1342441 L 324358 1314717 0 1314717 0 1342441 324358 1342441 Z M 324358 1342441 M 324358 1305357 L 324358 1286637 0 1286637 0 1305357 324358 1305357 Z M 324358 1305357 M 324358 1277633 L 324358 1249921 0 1249921 0 1277633 324358 1277633 Z M 324358 1277633 M 324358 1240561 L 324358 1231201 0 1231201 0 1240561 324358 1240561 Z M 324358 1240561 M 324358 1212837 L 324358 1185114 0 1185114 0 1212837 324358 1212837 Z M 324358 1212837 M 324358 1166394 L 324358 1148042 0 1148042 0 1166394 324358 1166394 Z M 324358 1166394 M 324358 1138682 L 324358 1120318 0 1120318 0 1138682 324358 1138682 Z M 324358 1138682 M 324358 1110958 L 324358 1083234 0 1083234 0 1110958 324358 1110958 Z M 324358 1110958 M 324358 1064514 L 324358 1055522 0 1055522 0 1064514 324358 1064514 Z M 324358 1064514 M 324358 1036803 L 324358 1027443 0 1027443 0 1036803 324358 1036803 Z M 324358 1036803 M 324358 1009079 L 324358 999719 0 999719 0 1009079 324358 1009079 Z M 324358 1009079 M 324358 990715 L 324358 971995 0 971995 0 990715 324358 990715 Z M 324358 990715 M 324358 934923 L 324358 925919 0 925919 0 934923 324358 934923 Z M 324358 934923 M 324358 907200 L 324358 879475 0 879475 0 907200 324358 907200 Z M 324358 907200 M 324358 870115 L 324358 851763 0 851763 0 870115 324358 870115 Z M 324358 870115 M 324358 833399 L 324358 824040 0 824040 0 833399 324358 833399 Z M 324358 833399 M 324358 786956 L 324358 777596 0 777596 0 786956 324358 786956 Z M 324358 786956 M 324358 768592 L 324358 749872 0 749872 0 768592 324358 768592 Z M 324358 768592 M 324358 731520 L 324358 722160 0 722160 0 731520 324358 731520 Z M 324358 731520 M 324358 703796 L 324358 675716 0 675716 0 703796 324358 703796 Z M 324358 703796 M 324358 666712 L 324358 647992 0 647992 0 666712 324358 666712 Z M 324358 666712 M 324358 629641 L 324358 620281 0 620281 0 629641 324358 629641 Z M 324358 629641 M 324358 601917 L 324358 592557 0 592557 0 601917 324358 601917 Z M 324358 601917 M 324358 555473 L 324358 537121 0 537121 0 555473 324358 555473 Z M 324358 555473 M 324358 527761 L 324358 518402 0 518402 0 527761 324358 527761 Z M 324358 527761 M 324358 500038 L 324358 472313 0 472313 0 500038 324358 500038 Z M 324358 500038 M 324358 462953 L 324358 444601 0 444601 0 462953 324358 462953 Z M 324358 462953 M 324358 425882 L 324358 398158 0 398158 0 425882 324358 425882 Z M 324358 425882 M 324358 379794 L 324358 370434 0 370434 0 379794 324358 379794 Z M 324358 379794 M 324358 361074 L 324358 342722 0 342722 0 361074 324358 361074 Z M 324358 361074 M 324358 324003 L 324358 286919 0 286919 0 324003 324358 324003 Z M 324358 324003 M 324358 277914 L 324358 250203 0 250203 0 277914 324358 277914 Z M 324358 277914 M 324358 240843 L 324358 231483 0 231483 0 240843 324358 240843 Z M 324358 240843 M 324358 222124 L 324358 194399 0 194399 0 222124 324358 222124 Z M 324358 222124 M 324358 185395 L 324358 176035 0 176035 0 185395 324358 185395 Z M 324358 185395 M 324358 148323 L 324358 129604 0 129604 0 148323 324358 148323 Z M 324358 148323 M 324358 120600 L 324358 101880 0 101880 0 120600 324358 120600 Z M 324358 120600 M 324358 74156 L 324358 46431 0 46431 0 74156 324358 74156 Z M 324358 74156 M 324358 37071 L 324358 28080 0 28080 0 37071 324358 37071 Z M 324358 37071 M 324358 18720 L 324358 0 0 0 0 18720 324358 18720 Z M 324358 18720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0" draw:name="Freeform 2" draw:style-name="gr9" draw:text-style-name="P143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1.A1" office:value-type="string"><text:p text:style-name="P59" loext:marker-style-name="T2"/></table:table-cell></table:table-row></table:table></draw:text-box></draw:frame></text:p>
        <text:p text:style-name="P64" loext:marker-style-name="T2"/>
        <text:p text:style-name="P67" loext:marker-style-name="T2"/>
        <text:p text:style-name="P135" loext:marker-style-name="T24"><draw:custom-shape text:anchor-type="char" draw:z-index="12" draw:name="Freeform 105" draw:style-name="gr3" draw:text-style-name="P143" svg:width="0.003cm" svg:height="0.53cm" svg:x="4.202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draw:custom-shape text:anchor-type="char" draw:z-index="10" draw:name="Freeform 106" draw:style-name="gr3" draw:text-style-name="P143" svg:width="0.003cm" svg:height="0.53cm" svg:x="17.926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text:span text:style-name="T6">Extracto: Convocar sesión de Junta de Gobierno Local Ordinaria para el día 20/12/2023.</text:span><text:span text:style-name="T23"> </text:span></text:p>
        <text:p text:style-name="P138" loext:marker-style-name="T24"><draw:custom-shape text:anchor-type="char" draw:z-index="11" draw:name="Freeform 107" draw:style-name="gr4" draw:text-style-name="P143" svg:width="13.727cm" svg:height="0.003cm" svg:x="4.202cm" svg:y="-0.085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text:span text:style-name="T7">E</text:span><text:span text:style-name="T8">n </text:span><text:span text:style-name="T7">us</text:span><text:span text:style-name="T10">o <text:s/></text:span><text:span text:style-name="T7">d</text:span><text:span text:style-name="T11">e </text:span><text:span text:style-name="T7">la</text:span><text:span text:style-name="T12">s <text:s/></text:span><text:span text:style-name="T7">atribucione</text:span><text:span text:style-name="T8">s </text:span><text:span text:style-name="T7">qu</text:span><text:span text:style-name="T11">e </text:span><text:span text:style-name="T7">m</text:span><text:span text:style-name="T11">e </text:span><text:span text:style-name="T7">confier</text:span><text:span text:style-name="T11">e </text:span><text:span text:style-name="T7">e</text:span><text:span text:style-name="T8">l </text:span><text:span text:style-name="T7">artícul</text:span><text:span text:style-name="T10">o <text:s/></text:span><text:span text:style-name="T7">21.1.c</text:span><text:span text:style-name="T11">) </text:span><text:span text:style-name="T7">Le</text:span><text:span text:style-name="T8">y </text:span><text:span text:style-name="T7">7/1985</text:span><text:span text:style-name="T10">, <text:s/></text:span><text:span text:style-name="T7">d</text:span><text:span text:style-name="T10">e <text:s/></text:span><text:span text:style-name="T8">2 </text:span><text:span text:style-name="T7">d</text:span><text:span text:style-name="T11">e </text:span><text:span text:style-name="T7">abril,</text:span><text:span text:style-name="T23"> </text:span><text:line-break loext:clear="all"/><text:span text:style-name="T7">Reguladora de las Bases del Régimen Local, en orden a convocar y presidir las sesiones de la Junta de</text:span><text:span text:style-name="T23"> </text:span><text:span text:style-name="T7">Gobierno Local, y en cumplimiento de lo preceptuado en los artículos 87 y siguientes de la Ley 7/2015,</text:span><text:span text:style-name="T23"> </text:span></text:p>
        <text:p text:style-name="P141" loext:marker-style-name="T24"><text:span text:style-name="T7">de 1 de abril, de los municipio</text:span><text:span text:style-name="T8">s </text:span><text:span text:style-name="T7">de Canarias y artículos 69, 106 y disposición transitoria única del</text:span><text:span text:style-name="T23"> </text:span><text:line-break loext:clear="all"/><text:span text:style-name="T7">Reglamento Orgánico Municipal, </text:span><text:span text:style-name="T6">HE RESUELTO:</text:span><text:span text:style-name="T23"> </text:span></text:p>
        <text:p text:style-name="P139" loext:marker-style-name="T24"><text:span text:style-name="T7">Convoca</text:span><text:span text:style-name="T14">r </text:span><text:span text:style-name="T6">sesión de Junta de Gobierno Local Ordinari</text:span><text:span text:style-name="T15">a <text:s/></text:span><text:span text:style-name="T7">de este Ayuntamiento que tendrá</text:span><text:span text:style-name="T23"> </text:span><text:line-break loext:clear="all"/><text:span text:style-name="T7">lugar en Casas Consistoriales de Mogán de este Ilustre Ayuntamiento de Mogán, el día</text:span><text:span text:style-name="T16"> </text:span><text:span text:style-name="T6">20/12/2023 </text:span><text:span text:style-name="T7">a las</text:span><text:span text:style-name="T23"> </text:span></text:p>
        <text:p text:style-name="P141" loext:marker-style-name="T24"><text:span text:style-name="T6">12:00:00</text:span><text:span text:style-name="T7">, en </text:span><text:span text:style-name="T6">primera convocatoria</text:span><text:span text:style-name="T7">, y en caso de no haber cuórum suficiente, se celebrará </text:span><text:span text:style-name="T6">en segunda</text:span><text:span text:style-name="T23"> </text:span><text:span text:style-name="T6">convocatori</text:span><text:span text:style-name="T9">a </text:span><text:span text:style-name="T6">un</text:span><text:span text:style-name="T9">a </text:span><text:span text:style-name="T6">hor</text:span><text:span text:style-name="T9">a </text:span><text:span text:style-name="T6">má</text:span><text:span text:style-name="T13">s <text:s/></text:span><text:span text:style-name="T6">tarde</text:span><text:span text:style-name="T8">, </text:span><text:span text:style-name="T7">d</text:span><text:span text:style-name="T11">e </text:span><text:span text:style-name="T7">conformida</text:span><text:span text:style-name="T11">d </text:span><text:span text:style-name="T7">co</text:span><text:span text:style-name="T10">n <text:s/></text:span><text:span text:style-name="T7">l</text:span><text:span text:style-name="T10">o <text:s/></text:span><text:span text:style-name="T7">establecid</text:span><text:span text:style-name="T10">o <text:s/></text:span><text:span text:style-name="T7">e</text:span><text:span text:style-name="T11">n </text:span><text:span text:style-name="T7">e</text:span><text:span text:style-name="T8">l </text:span><text:span text:style-name="T7">artícul</text:span><text:span text:style-name="T11">o </text:span><text:span text:style-name="T7">113.1.c</text:span><text:span text:style-name="T11">) </text:span><text:span text:style-name="T7">del</text:span><text:span text:style-name="T23"> </text:span><text:line-break loext:clear="all"/><text:span text:style-name="T7">Reglamento de Organización, Funcionamiento y Régimen Jurídico de las Entidades Locales, aprobado</text:span><text:span text:style-name="T23"> </text:span></text:p>
        <text:p text:style-name="P136" loext:marker-style-name="T24"><text:span text:style-name="T7">por Real Decreto número 2568/1986, de 28 de noviembre, para tratar los siguientes asuntos:</text:span><text:span text:style-name="T23"> </text:span></text:p>
        <text:p text:style-name="P137" loext:marker-style-name="T24"><text:span text:style-name="T17">ORDEN DEL DÍA</text:span><text:span text:style-name="T23"> </text:span></text:p>
        <text:p text:style-name="P64" loext:marker-style-name="T2"/>
        <text:p text:style-name="P64" loext:marker-style-name="T2"><draw:frame draw:style-name="fr1" draw:name="Marco2" text:anchor-type="paragraph" svg:x="2.081cm" svg:y="-0.116cm" svg:width="13.686cm" draw:z-index="17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" loext:marker-style-name="T24"><text:span text:style-name="T6">PUNTO</text:span><text:span text:style-name="T26"> </text:span></text:p></table:table-cell><table:table-cell table:style-name="Tabla2.A1" office:value-type="string"><text:p text:style-name="P3" loext:marker-style-name="T24"><text:span text:style-name="T6">DESCRIPCIÓN</text:span><text:span text:style-name="T26"> </text:span></text:p></table:table-cell></table:table-row><table:table-row table:style-name="Tabla2.2"><table:table-cell table:style-name="Tabla2.A1" office:value-type="string"><text:p text:style-name="P4" loext:marker-style-name="T24"><text:span text:style-name="T7">1</text:span><text:span text:style-name="T26"> </text:span></text:p></table:table-cell><table:table-cell table:style-name="Tabla2.A1" office:value-type="string"><text:p text:style-name="P6" loext:marker-style-name="T24"><text:span text:style-name="T7">Aprobación, si procede del borrador del acta de la sesión anterior. <text:s/></text:span></text:p></table:table-cell></table:table-row><table:table-row table:style-name="Tabla2.3"><table:table-cell table:style-name="Tabla2.A1" office:value-type="string"><text:p text:style-name="P12" loext:marker-style-name="T24"><text:span text:style-name="T7">2</text:span><text:span text:style-name="T26"> </text:span></text:p></table:table-cell><table:table-cell table:style-name="Tabla2.A1" office:value-type="string"><text:p text:style-name="P14" loext:marker-style-name="T24"><text:span text:style-name="T7">Expte</text:span><text:span text:style-name="T8">. </text:span><text:span text:style-name="T7">16296/2023</text:span><text:span text:style-name="T10">. <text:s/></text:span><text:span text:style-name="T7">Abon</text:span><text:span text:style-name="T10">o <text:s/></text:span><text:span text:style-name="T7">servicio</text:span><text:span text:style-name="T12">s <text:s/></text:span><text:span text:style-name="T7">extraordinario</text:span><text:span text:style-name="T12">s <text:s/></text:span><text:span text:style-name="T7">de</text:span><text:span text:style-name="T12">l <text:s/></text:span><text:span text:style-name="T7">funcionari</text:span><text:span text:style-name="T10">o <text:s/></text:span><text:span text:style-name="T7">*************</text:span><text:span text:style-name="T26"> </text:span></text:p><text:p text:style-name="P20" loext:marker-style-name="T24"><text:span text:style-name="T7">************* (noviembre). <text:s/></text:span></text:p></table:table-cell></table:table-row><table:table-row table:style-name="Tabla2.4"><table:table-cell table:style-name="Tabla2.A1" office:value-type="string"><text:p text:style-name="P13" loext:marker-style-name="T24"><text:span text:style-name="T7">3</text:span><text:span text:style-name="T26"> </text:span></text:p></table:table-cell><table:table-cell table:style-name="Tabla2.A1" office:value-type="string"><text:p text:style-name="P19" loext:marker-style-name="T24"><text:span text:style-name="T7">Expte</text:span><text:span text:style-name="T8">. </text:span><text:span text:style-name="T7">16296/2023</text:span><text:span text:style-name="T10">. <text:s/></text:span><text:span text:style-name="T7">Abon</text:span><text:span text:style-name="T10">o <text:s/></text:span><text:span text:style-name="T7">servicio</text:span><text:span text:style-name="T12">s <text:s/></text:span><text:span text:style-name="T7">extraordinario</text:span><text:span text:style-name="T12">s <text:s/></text:span><text:span text:style-name="T7">del<text:tab/>funcionari</text:span><text:span text:style-name="T10">o <text:s/></text:span><text:span text:style-name="T7">*********</text:span><text:span text:style-name="T26"> </text:span></text:p><text:p text:style-name="P21" loext:marker-style-name="T24"><text:span text:style-name="T7">**************** (noviembre). <text:s/></text:span></text:p></table:table-cell></table:table-row><table:table-row table:style-name="Tabla2.3"><table:table-cell table:style-name="Tabla2.A1" office:value-type="string"><text:p text:style-name="P13" loext:marker-style-name="T24"><text:span text:style-name="T7">4</text:span><text:span text:style-name="T26"> </text:span></text:p></table:table-cell><table:table-cell table:style-name="Tabla2.A1" office:value-type="string"><text:p text:style-name="P16" loext:marker-style-name="T24"><text:span text:style-name="T7">Expte</text:span><text:span text:style-name="T8">. </text:span><text:span text:style-name="T7">16296/2023. Abon</text:span><text:span text:style-name="T10">o <text:s/></text:span><text:span text:style-name="T7">servicio</text:span><text:span text:style-name="T8">s </text:span><text:span text:style-name="T7">extraordinario</text:span><text:span text:style-name="T8">s </text:span><text:span text:style-name="T7">de</text:span><text:span text:style-name="T8">l </text:span><text:span text:style-name="T7">funcionari</text:span><text:span text:style-name="T11">o </text:span><text:span text:style-name="T7">*****************</text:span><text:span text:style-name="T26"> </text:span></text:p><text:p text:style-name="P22" loext:marker-style-name="T24"><text:span text:style-name="T7">************* (noviembre). <text:s/></text:span></text:p></table:table-cell></table:table-row><table:table-row table:style-name="Tabla2.4"><table:table-cell table:style-name="Tabla2.A1" office:value-type="string"><text:p text:style-name="P25" loext:marker-style-name="T24"><text:span text:style-name="T7">5</text:span><text:span text:style-name="T26"> </text:span></text:p></table:table-cell><table:table-cell table:style-name="Tabla2.A1" office:value-type="string"><text:p text:style-name="P23" loext:marker-style-name="T24"><text:span text:style-name="T7">Expte. 16296/2023. Abono servicios extraordinarios de la funcionaria ****************</text:span><text:span text:style-name="T26"> </text:span></text:p><text:p text:style-name="P21" loext:marker-style-name="T24"><text:span text:style-name="T7">******************* (noviembre). <text:s/></text:span></text:p></table:table-cell></table:table-row><table:table-row table:style-name="Tabla2.1"><table:table-cell table:style-name="Tabla2.A1" office:value-type="string"><text:p text:style-name="P5" loext:marker-style-name="T24"><text:span text:style-name="T7">6</text:span><text:span text:style-name="T26"> </text:span></text:p></table:table-cell><table:table-cell table:style-name="Tabla2.A1" office:value-type="string"><text:p text:style-name="P7" loext:marker-style-name="T24"><text:span text:style-name="T7">Expte. 16648/2023. Gratificación por jubillación a don **************************. <text:s/></text:span></text:p></table:table-cell></table:table-row><table:table-row table:style-name="Tabla2.8"><table:table-cell table:style-name="Tabla2.A1" office:value-type="string"><text:p text:style-name="P26" loext:marker-style-name="T24"><text:span text:style-name="T7">7</text:span><text:span text:style-name="T26"> </text:span></text:p></table:table-cell><table:table-cell table:style-name="Tabla2.A1" office:value-type="string"><text:p text:style-name="P24" loext:marker-style-name="T24"><text:span text:style-name="T7">Expte. 16566/2023. Aprobación de facturas y reconocimiento de obligaciones (JGL</text:span><text:span text:style-name="T26"> </text:span></text:p><text:p text:style-name="P21" loext:marker-style-name="T24"><text:span text:style-name="T7">19/12/2023). <text:s/></text:span></text:p></table:table-cell></table:table-row><table:table-row table:style-name="Tabla2.9"><table:table-cell table:style-name="Tabla2.A1" office:value-type="string"><text:p text:style-name="P13" loext:marker-style-name="T24"><text:span text:style-name="T7">8</text:span><text:span text:style-name="T26"> </text:span></text:p></table:table-cell><table:table-cell table:style-name="Tabla2.A1" office:value-type="string"><text:p text:style-name="P17" loext:marker-style-name="T24"><text:span text:style-name="T7">Expte. 183/2021. Propuesta aprobación de la descomposición de las partidas alzadas</text:span><text:span text:style-name="T26"> </text:span></text:p><text:p text:style-name="P31" loext:marker-style-name="T24"><text:span text:style-name="T7">a justificar correspondiente a las unidades 14.8 y 18.14 del proyecto Reforma Parque</text:span><text:span text:style-name="T26"> </text:span><text:span text:style-name="T7">Nicolás Quesada, T. M. de Mogán. Ref.:16-OBR-44. <text:s/></text:span></text:p></table:table-cell></table:table-row><table:table-row table:style-name="Tabla2.10"><table:table-cell table:style-name="Tabla2.A1" office:value-type="string"><text:p text:style-name="P49" loext:marker-style-name="T24"><text:span text:style-name="T7">9</text:span><text:span text:style-name="T26"> </text:span><text:line-break loext:clear="all"/><text:line-break loext:clear="all"/></text:p></table:table-cell><table:table-cell table:style-name="Tabla2.A1" office:value-type="string"><text:p text:style-name="P50" loext:marker-style-name="T24"><text:span text:style-name="T7">Expte. 8999/2023. Propuesta para dejar sin efecto el acuerdo de la Junta de Gobierno</text:span><text:span text:style-name="T26"> </text:span><text:span text:style-name="T7">Local celebrada el día 5/12/2023 , en la que se acordó la imposición de una sanción a</text:span><text:span text:style-name="T26"> </text:span><text:span text:style-name="T7">D. **********************************, por importe de 1.501 euros por la comisión de una</text:span><text:span text:style-name="T26"> </text:span></text:p><text:p text:style-name="P32" loext:marker-style-name="T24"><text:span text:style-name="T7">infracción muy grave en materia de Comercio Ambulante, según recoge la Ordenanza</text:span><text:span text:style-name="T26"> </text:span><text:span text:style-name="T7">publicada en el BOP nº81, de fecha 07-07-2017, modificada en el BOP nº 88, de</text:span><text:span text:style-name="T26"> </text:span><text:span text:style-name="T7">feccha 22-07-2022, y retrotraer las actuaciones realizadas en el expediente. <text:s/></text:span></text:p></table:table-cell></table:table-row><table:table-row table:style-name="Tabla2.11"><table:table-cell table:style-name="Tabla2.A1" office:value-type="string"><text:p text:style-name="P18" loext:marker-style-name="T24"><text:span text:style-name="T7">10</text:span><text:span text:style-name="T26"> </text:span></text:p></table:table-cell><table:table-cell table:style-name="Tabla2.A1" office:value-type="string"><text:p text:style-name="P15" loext:marker-style-name="T24"><text:span text:style-name="T7">Expte. 11810/2023. Propuest</text:span><text:span text:style-name="T11">a </text:span><text:span text:style-name="T7">par</text:span><text:span text:style-name="T11">a </text:span><text:span text:style-name="T7">l</text:span><text:span text:style-name="T11">a </text:span><text:span text:style-name="T7">imposició</text:span><text:span text:style-name="T11">n </text:span><text:span text:style-name="T7">d</text:span><text:span text:style-name="T11">e </text:span><text:span text:style-name="T7">un</text:span><text:span text:style-name="T11">a </text:span><text:span text:style-name="T7">sanció</text:span><text:span text:style-name="T10">n <text:s/>a <text:s/></text:span><text:span text:style-name="T7">Dª</text:span><text:span text:style-name="T8">. </text:span><text:span text:style-name="T7">**********</text:span><text:span text:style-name="T26"> </text:span></text:p><text:p text:style-name="P33" loext:marker-style-name="T24"><text:span text:style-name="T7">******************* por importe de 751 euros por la comisión de una infracción grave en</text:span><text:span text:style-name="T26"> </text:span><text:span text:style-name="T7">materia d</text:span><text:span text:style-name="T8">e </text:span><text:span text:style-name="T7">Comerci</text:span><text:span text:style-name="T8">o </text:span><text:span text:style-name="T7">Ambulant</text:span><text:span text:style-name="T10">e <text:s/></text:span><text:span text:style-name="T7">e</text:span><text:span text:style-name="T10">n <text:s/></text:span><text:span text:style-name="T7">e</text:span><text:span text:style-name="T12">l <text:s/></text:span><text:span text:style-name="T7">Municipi</text:span><text:span text:style-name="T10">o <text:s/></text:span><text:span text:style-name="T7">d</text:span><text:span text:style-name="T10">e <text:s/></text:span><text:span text:style-name="T7">Mogán</text:span><text:span text:style-name="T12">, <text:s/></text:span><text:span text:style-name="T7">segú</text:span><text:span text:style-name="T11">n </text:span><text:span text:style-name="T7">recog</text:span><text:span text:style-name="T8">e </text:span><text:span text:style-name="T7">la</text:span><text:span text:style-name="T26"> </text:span><text:line-break loext:clear="all"/><text:span text:style-name="T7">Ordenanza publicada en el BOP nº88, de fecha 07-07-2017, modificada en el BOP</text:span><text:span text:style-name="T26"> </text:span><text:span text:style-name="T7">nº88, de fecha 22-07-2022. <text:s/></text:span></text:p></table:table-cell></table:table-row><table:table-row table:style-name="Tabla2.12"><table:table-cell table:style-name="Tabla2.A1" office:value-type="string"><text:p text:style-name="P48" loext:marker-style-name="T24"><text:span text:style-name="T7">11</text:span><text:span text:style-name="T26"> </text:span><text:line-break loext:clear="all"/></text:p></table:table-cell><table:table-cell table:style-name="Tabla2.A1" office:value-type="string"><text:p text:style-name="P44" loext:marker-style-name="T24"><text:span text:style-name="T7">Expte. 11488/2023. Propuesta para la imposición de una sanción a D. *****************</text:span><text:span text:style-name="T26"> </text:span><text:span text:style-name="T7">********, por importe de 751 euros por la comisión de una infracción grave en materia de</text:span><text:span text:style-name="T26"> </text:span></text:p><text:p text:style-name="P34" loext:marker-style-name="T24"><text:span text:style-name="T7">Comercio Ambulante en el Municipio de Mogán, según recoge la Ordenanza publicada</text:span><text:span text:style-name="T26"> </text:span><text:span text:style-name="T7">en el BOP nº81, de fecha 07-07-2017, modificada en el BOP nº88, de fecha 22-07-</text:span><text:span text:style-name="T26"> </text:span><text:span text:style-name="T7">2022. <text:s/></text:span></text:p></table:table-cell></table:table-row></table:table></draw:text-box></draw:frame></text:p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8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9" loext:marker-style-name="T2"/>
        <text:p text:style-name="P60" loext:marker-style-name="T1"/>
        <text:p text:style-name="P60" loext:marker-style-name="T1"><draw:frame draw:style-name="fr1" draw:name="Marco3" text:anchor-type="paragraph" svg:x="0.108cm" svg:y="-0.018cm" svg:width="17.84cm" draw:z-index="18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8" loext:marker-style-name="T24"><draw:custom-shape text:anchor-type="char" draw:z-index="1" draw:name="Freeform 3" draw:style-name="gr7" draw:text-style-name="P143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4" draw:name="Freeform 6" draw:style-name="gr5" draw:text-style-name="P143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3.A1" office:value-type="string"><text:p text:style-name="P9" loext:marker-style-name="T24"><draw:custom-shape text:anchor-type="char" draw:z-index="3" draw:name="Freeform 5" draw:style-name="gr6" draw:text-style-name="P143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3.A1" office:value-type="string"><text:p text:style-name="P10" loext:marker-style-name="T24"><text:span text:style-name="T19">Fecha/hora:</text:span><text:span text:style-name="T25"> </text:span></text:p></table:table-cell></table:table-row><table:table-row table:style-name="Tabla3.2"><table:table-cell table:style-name="Tabla3.A1" office:value-type="string"><text:p text:style-name="P53" loext:marker-style-name="T24"><draw:custom-shape text:anchor-type="char" draw:z-index="2" draw:name="Freeform 4" draw:style-name="gr8" draw:text-style-name="P143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54" loext:marker-style-name="T24"><text:span text:style-name="T20">DAVID CHAO CASTRO</text:span><text:span text:style-name="T27"> </text:span></text:p></table:table-cell><table:table-cell table:style-name="Tabla3.A1" office:value-type="string"><text:p text:style-name="P55" loext:marker-style-name="T24"><text:span text:style-name="T20">Alcaldesa-Presidenta</text:span><text:span text:style-name="T27"> </text:span></text:p><text:p text:style-name="P56" loext:marker-style-name="T24"><text:span text:style-name="T20">Secretario General Accidental</text:span><text:span text:style-name="T27"> </text:span></text:p></table:table-cell><table:table-cell table:style-name="Tabla3.A1" office:value-type="string"><text:p text:style-name="P57" loext:marker-style-name="T24"><text:span text:style-name="T20">19/12/2023 11:26</text:span><text:span text:style-name="T27"> </text:span></text:p><text:p text:style-name="P58" loext:marker-style-name="T24"><text:span text:style-name="T20">19/12/2023 11:31</text:span><text:span text:style-name="T27"> </text:span></text:p></table:table-cell></table:table-row></table:table></draw:text-box></draw:frame></text:p>
      </text:section>
      <text:section text:style-name="Sect2" text:name="Sección2">
        <text:p text:style-name="P62" loext:marker-style-name="T1"/>
        <text:p text:style-name="P61" loext:marker-style-name="T1"><draw:frame draw:style-name="fr1" draw:name="Marco4" text:anchor-type="paragraph" svg:x="0.108cm" svg:y="0.175cm" svg:width="1.647cm" draw:z-index="19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4.2"><table:table-cell table:style-name="Tabla4.A1" office:value-type="string"><text:p text:style-name="P59" loext:marker-style-name="T2"/></table:table-cell><table:table-cell table:style-name="Tabla4.A1" table:number-rows-spanned="2" office:value-type="string"><text:p text:style-name="P59" loext:marker-style-name="T2"/></table:table-cell></table:table-row><table:table-row table:style-name="Tabla4.3"><table:table-cell table:style-name="Tabla4.A1" office:value-type="string"><text:p text:style-name="P59" loext:marker-style-name="T2"/></table:table-cell><table:covered-table-cell table:style-name="Tabla4.B3"/></table:table-row><table:table-row table:style-name="Tabla4.4"><table:table-cell table:style-name="Tabla4.A1" office:value-type="string"><text:p text:style-name="P59" loext:marker-style-name="T2"><draw:custom-shape text:anchor-type="char" draw:z-index="20" draw:name="Freeform 7" draw:style-name="gr1" draw:text-style-name="P142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6839 0 3156839 0 3175559 324358 3175559 Z M 324358 3175559 M 324358 3147835 L 324358 3138475 0 3138475 0 3147835 324358 3147835 Z M 324358 3147835 M 324358 3120123 L 324358 3110764 0 3110764 0 3120123 324358 3120123 Z M 324358 3120123 M 324358 3073680 L 324358 3064320 0 3064320 0 3073680 324358 3073680 Z M 324358 3073680 M 324358 3027236 L 324358 3018232 0 3018232 0 3027236 324358 3027236 Z M 324358 3027236 M 324358 3008872 L 324358 2990520 0 2990520 0 3008872 324358 3008872 Z M 324358 3008872 M 324358 2971800 L 324358 2962440 0 2962440 0 2971800 324358 2971800 Z M 324358 2971800 M 324358 2953436 L 324358 2925712 0 2925712 0 2953436 324358 2953436 Z M 324358 2953436 M 324358 2916352 L 324358 2879281 0 2879281 0 2916352 324358 2916352 Z M 324358 2916352 M 324358 2869921 L 324358 2851556 0 2851556 0 2869921 324358 2869921 Z M 324358 2869921 M 324358 2842197 L 324358 2823833 0 2823833 0 2842197 324358 2842197 Z M 324358 2842197 M 324358 2805113 L 324358 2786761 0 2786761 0 2805113 324358 2805113 Z M 324358 2805113 M 324358 2768041 L 324358 2759037 0 2759037 0 2768041 324358 2768041 Z M 324358 2768041 M 324358 2721953 L 324358 2712593 0 2712593 0 2721953 324358 2721953 Z M 324358 2721953 M 324358 2703233 L 324358 2684882 0 2684882 0 2703233 324358 2703233 Z M 324358 2703233 M 324358 2666518 L 324358 2638438 0 2638438 0 2666518 324358 2666518 Z M 324358 2666518 M 324358 2629434 L 324358 2620074 0 2620074 0 2629434 324358 2629434 Z M 324358 2629434 M 324358 2610714 L 324358 2592362 0 2592362 0 2610714 324358 2610714 Z M 324358 2610714 M 324358 2564638 L 324358 2555278 0 2555278 0 2564638 324358 2564638 Z M 324358 2564638 M 324358 2545919 L 324358 2509203 0 2509203 0 2545919 324358 2545919 Z M 324358 2545919 M 324358 2499843 L 324358 2472119 0 2472119 0 2499843 324358 2499843 Z M 324358 2499843 M 324358 2462759 L 324358 2453399 0 2453399 0 2462759 324358 2462759 Z M 324358 2462759 M 324358 2435035 L 324358 2425675 0 2425675 0 2435035 324358 2435035 Z M 324358 2435035 M 324358 2416315 L 324358 2397963 0 2397963 0 2416315 324358 2416315 Z M 324358 2416315 M 324358 2360879 L 324358 2351520 0 2351520 0 2360879 324358 2360879 Z M 324358 2360879 M 324358 2333155 L 324358 2323795 0 2323795 0 2333155 324358 2333155 Z M 324358 2333155 M 324358 2314804 L 324358 2296084 0 2296084 0 2314804 324358 2314804 Z M 324358 2314804 M 324358 2259000 L 324358 2249996 0 2249996 0 2259000 324358 2259000 Z M 324358 2259000 M 324358 2240636 L 324358 2212912 0 2212912 0 2240636 324358 2240636 Z M 324358 2240636 M 324358 2203552 L 324358 2166480 0 2166480 0 2203552 324358 2203552 Z M 324358 2203552 M 324358 2157121 L 324358 2148116 0 2148116 0 2157121 324358 2157121 Z M 324358 2157121 M 324358 2138757 L 324358 2129397 0 2129397 0 2138757 324358 2138757 Z M 324358 2138757 M 324358 2120392 L 324358 2083321 0 2083321 0 2120392 324358 2120392 Z M 324358 2120392 M 324358 2055241 L 324358 2036521 0 2036521 0 2055241 324358 2055241 Z M 324358 2055241 M 324358 2027161 L 324358 1999438 0 1999438 0 2027161 324358 2027161 Z M 324358 2027161 M 324358 1990433 L 324358 1981073 0 1981073 0 1990433 324358 1990433 Z M 324358 1990433 M 324358 1953362 L 324358 1934642 0 1934642 0 1953362 324358 1953362 Z M 324358 1953362 M 324358 1925638 L 324358 1906918 0 1906918 0 1925638 324358 1925638 Z M 324358 1925638 M 324358 1897558 L 324358 1879194 0 1879194 0 1897558 324358 1897558 Z M 324358 1897558 M 324358 1851482 L 324358 1832762 0 1832762 0 1851482 324358 1851482 Z M 324358 1851482 M 324358 1814398 L 324358 1786674 0 1786674 0 1814398 324358 1814398 Z M 324358 1814398 M 324358 1777314 L 324358 1768323 0 1768323 0 1777314 324358 1777314 Z M 324358 1777314 M 324358 1749603 L 324358 1740243 0 1740243 0 1749603 324358 1749603 Z M 324358 1749603 M 324358 1703515 L 324358 1684795 0 1684795 0 1703515 324358 1703515 Z M 324358 1703515 M 324358 1666444 L 324358 1657084 0 1657084 0 1666444 324358 1666444 Z M 324358 1666444 M 324358 1647724 L 324358 1638719 0 1638719 0 1647724 324358 1647724 Z M 324358 1647724 M 324358 1619999 L 324358 1601635 0 1601635 0 1619999 324358 1619999 Z M 324358 1619999 M 324358 1573924 L 324358 1564564 0 1564564 0 1573924 324358 1573924 Z M 324358 1573924 M 324358 1545832 L 324358 1536840 0 1536840 0 1545832 324358 1545832 Z M 324358 1545832 M 324358 1527480 L 324358 1490396 0 1490396 0 1527480 324358 1527480 Z M 324358 1527480 M 324358 1481036 L 324358 1453312 0 1453312 0 1481036 324358 1481036 Z M 324358 1481036 M 324358 1444320 L 324358 1434960 0 1434960 0 1444320 324358 1444320 Z M 324358 1444320 M 324358 1425600 L 324358 1407236 0 1407236 0 1425600 324358 1425600 Z M 324358 1425600 M 324358 1388517 L 324358 1379513 0 1379513 0 1388517 324358 1388517 Z M 324358 1388517 M 324358 1342441 L 324358 1314717 0 1314717 0 1342441 324358 1342441 Z M 324358 1342441 M 324358 1305357 L 324358 1286637 0 1286637 0 1305357 324358 1305357 Z M 324358 1305357 M 324358 1277633 L 324358 1249921 0 1249921 0 1277633 324358 1277633 Z M 324358 1277633 M 324358 1240561 L 324358 1231201 0 1231201 0 1240561 324358 1240561 Z M 324358 1240561 M 324358 1212837 L 324358 1185114 0 1185114 0 1212837 324358 1212837 Z M 324358 1212837 M 324358 1166394 L 324358 1148042 0 1148042 0 1166394 324358 1166394 Z M 324358 1166394 M 324358 1138682 L 324358 1120318 0 1120318 0 1138682 324358 1138682 Z M 324358 1138682 M 324358 1110958 L 324358 1083234 0 1083234 0 1110958 324358 1110958 Z M 324358 1110958 M 324358 1064514 L 324358 1055522 0 1055522 0 1064514 324358 1064514 Z M 324358 1064514 M 324358 1036803 L 324358 1027443 0 1027443 0 1036803 324358 1036803 Z M 324358 1036803 M 324358 1009079 L 324358 999719 0 999719 0 1009079 324358 1009079 Z M 324358 1009079 M 324358 990715 L 324358 971995 0 971995 0 990715 324358 990715 Z M 324358 990715 M 324358 934923 L 324358 925919 0 925919 0 934923 324358 934923 Z M 324358 934923 M 324358 907200 L 324358 879475 0 879475 0 907200 324358 907200 Z M 324358 907200 M 324358 870115 L 324358 851763 0 851763 0 870115 324358 870115 Z M 324358 870115 M 324358 833399 L 324358 824040 0 824040 0 833399 324358 833399 Z M 324358 833399 M 324358 786956 L 324358 777596 0 777596 0 786956 324358 786956 Z M 324358 786956 M 324358 768592 L 324358 749872 0 749872 0 768592 324358 768592 Z M 324358 768592 M 324358 731520 L 324358 722160 0 722160 0 731520 324358 731520 Z M 324358 731520 M 324358 703796 L 324358 675716 0 675716 0 703796 324358 703796 Z M 324358 703796 M 324358 666712 L 324358 647992 0 647992 0 666712 324358 666712 Z M 324358 666712 M 324358 629641 L 324358 620281 0 620281 0 629641 324358 629641 Z M 324358 629641 M 324358 601917 L 324358 592557 0 592557 0 601917 324358 601917 Z M 324358 601917 M 324358 555473 L 324358 537121 0 537121 0 555473 324358 555473 Z M 324358 555473 M 324358 527761 L 324358 518402 0 518402 0 527761 324358 527761 Z M 324358 527761 M 324358 500038 L 324358 472313 0 472313 0 500038 324358 500038 Z M 324358 500038 M 324358 462953 L 324358 444601 0 444601 0 462953 324358 462953 Z M 324358 462953 M 324358 425882 L 324358 398158 0 398158 0 425882 324358 425882 Z M 324358 425882 M 324358 379794 L 324358 370434 0 370434 0 379794 324358 379794 Z M 324358 379794 M 324358 361074 L 324358 342722 0 342722 0 361074 324358 361074 Z M 324358 361074 M 324358 324003 L 324358 286919 0 286919 0 324003 324358 324003 Z M 324358 324003 M 324358 277914 L 324358 250203 0 250203 0 277914 324358 277914 Z M 324358 277914 M 324358 240843 L 324358 231483 0 231483 0 240843 324358 240843 Z M 324358 240843 M 324358 222124 L 324358 194399 0 194399 0 222124 324358 222124 Z M 324358 222124 M 324358 185395 L 324358 176035 0 176035 0 185395 324358 185395 Z M 324358 185395 M 324358 148323 L 324358 129604 0 129604 0 148323 324358 148323 Z M 324358 148323 M 324358 120600 L 324358 101880 0 101880 0 120600 324358 120600 Z M 324358 120600 M 324358 74156 L 324358 46431 0 46431 0 74156 324358 74156 Z M 324358 74156 M 324358 37071 L 324358 28080 0 28080 0 37071 324358 37071 Z M 324358 37071 M 324358 18720 L 324358 0 0 0 0 18720 324358 18720 Z M 324358 18720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5" draw:name="Freeform 8" draw:style-name="gr9" draw:text-style-name="P143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4.A1" office:value-type="string"><text:p text:style-name="P59" loext:marker-style-name="T2"/></table:table-cell></table:table-row></table:table></draw:text-box></draw:frame></text:p>
        <text:p text:style-name="P64" loext:marker-style-name="T2"/>
        <text:p text:style-name="P64" loext:marker-style-name="T2"/>
        <text:p text:style-name="P65" loext:marker-style-name="T2"/>
        <text:p text:style-name="P74" loext:marker-style-name="T24"><text:span text:style-name="T3">Página 2 de 2</text:span><text:span text:style-name="T21"> </text:span></text:p>
        <text:p text:style-name="P64" loext:marker-style-name="T2"/>
        <text:p text:style-name="P64" loext:marker-style-name="T2"><draw:frame draw:style-name="fr1" draw:name="Marco5" text:anchor-type="paragraph" svg:x="2.081cm" svg:y="-0.041cm" svg:width="13.686cm" draw:z-index="21" loext:may-break-between-pages="true"><draw:text-box fo:min-height="0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27" loext:marker-style-name="T24"><text:span text:style-name="T7">12</text:span><text:span text:style-name="T26"> </text:span></text:p></table:table-cell><table:table-cell table:style-name="Tabla5.A1" office:value-type="string"><text:p text:style-name="P24" loext:marker-style-name="T24"><text:span text:style-name="T7">Expte</text:span><text:span text:style-name="T8">. </text:span><text:span text:style-name="T7">14345/2022. Propuest</text:span><text:span text:style-name="T10">a <text:s/></text:span><text:span text:style-name="T7">par</text:span><text:span text:style-name="T10">a <text:s/></text:span><text:span text:style-name="T7">l</text:span><text:span text:style-name="T10">a <text:s/></text:span><text:span text:style-name="T7">imposició</text:span><text:span text:style-name="T10">n <text:s/></text:span><text:span text:style-name="T7">d</text:span><text:span text:style-name="T10">e <text:s/></text:span><text:span text:style-name="T7">un</text:span><text:span text:style-name="T10">a <text:s/></text:span><text:span text:style-name="T7">sanció</text:span><text:span text:style-name="T11">n a </text:span><text:span text:style-name="T7">D. ********</text:span><text:span text:style-name="T26"> </text:span></text:p><text:p text:style-name="P35" loext:marker-style-name="T24"><text:span text:style-name="T7">******************, por importe de 751 euros por la comisión de una infracción grave en</text:span><text:span text:style-name="T26"> </text:span><text:span text:style-name="T7">materi</text:span><text:span text:style-name="T11">a </text:span><text:span text:style-name="T7">de Comerci</text:span><text:span text:style-name="T8">o </text:span><text:span text:style-name="T7">Ambulant</text:span><text:span text:style-name="T10">e <text:s/></text:span><text:span text:style-name="T7">e</text:span><text:span text:style-name="T10">n <text:s/></text:span><text:span text:style-name="T7">e</text:span><text:span text:style-name="T12">l <text:s/></text:span><text:span text:style-name="T7">Municipi</text:span><text:span text:style-name="T10">o <text:s/></text:span><text:span text:style-name="T7">d</text:span><text:span text:style-name="T10">e <text:s/></text:span><text:span text:style-name="T7">Mogán</text:span><text:span text:style-name="T12">, <text:s/></text:span><text:span text:style-name="T7">segú</text:span><text:span text:style-name="T10">n <text:s/></text:span><text:span text:style-name="T7">recog</text:span><text:span text:style-name="T11">e </text:span><text:span text:style-name="T7">la</text:span><text:span text:style-name="T26"> </text:span><text:line-break loext:clear="all"/><text:span text:style-name="T7">Ordenanza publicada en el BOP nº81, de fecha 07-07-2017, modificaca en el BOP</text:span><text:span text:style-name="T26"> </text:span><text:span text:style-name="T7">nº88, de fecha 22-07-2022. <text:s/></text:span></text:p></table:table-cell></table:table-row><table:table-row table:style-name="Tabla5.2"><table:table-cell table:style-name="Tabla5.A1" office:value-type="string"><text:p text:style-name="P27" loext:marker-style-name="T24"><text:span text:style-name="T7">13</text:span><text:span text:style-name="T26"> </text:span></text:p></table:table-cell><table:table-cell table:style-name="Tabla5.A1" office:value-type="string"><text:p text:style-name="P24" loext:marker-style-name="T24"><text:span text:style-name="T7">Expte. 6823/2023. Resolución definitiva convocatoria de subvenciones a entidades</text:span><text:span text:style-name="T26"> </text:span></text:p><text:p text:style-name="P21" loext:marker-style-name="T24"><text:span text:style-name="T7">deportivas en modalidades diferentes de fútbol, año 2023. <text:s/></text:span></text:p></table:table-cell></table:table-row><table:table-row table:style-name="Tabla5.3"><table:table-cell table:style-name="Tabla5.A1" office:value-type="string"><text:p text:style-name="P28" loext:marker-style-name="T24"><text:span text:style-name="T7">14</text:span><text:span text:style-name="T26"> </text:span></text:p></table:table-cell><table:table-cell table:style-name="Tabla5.A1" office:value-type="string"><text:p text:style-name="P23" loext:marker-style-name="T24"><text:span text:style-name="T7">Expte. 6827/2023. Resolución definitiva convocatoria de subvenciones a deportistas</text:span><text:span text:style-name="T26"> </text:span></text:p><text:p text:style-name="P20" loext:marker-style-name="T24"><text:span text:style-name="T7">individuales, año 2023. <text:s/></text:span></text:p></table:table-cell></table:table-row><table:table-row table:style-name="Tabla5.4"><table:table-cell table:style-name="Tabla5.A1" office:value-type="string"><text:p text:style-name="P27" loext:marker-style-name="T24"><text:span text:style-name="T7">15</text:span><text:span text:style-name="T26"> </text:span></text:p></table:table-cell><table:table-cell table:style-name="Tabla5.A1" office:value-type="string"><text:p text:style-name="P24" loext:marker-style-name="T24"><text:span text:style-name="T7">Expte</text:span><text:span text:style-name="T8">. </text:span><text:span text:style-name="T7">4165/2023</text:span><text:span text:style-name="T11">. </text:span><text:span text:style-name="T7">Propuest</text:span><text:span text:style-name="T11">a </text:span><text:span text:style-name="T7">par</text:span><text:span text:style-name="T10">a <text:s/></text:span><text:span text:style-name="T7">considera</text:span><text:span text:style-name="T10">r <text:s/></text:span><text:span text:style-name="T7">propuest</text:span><text:span text:style-name="T10">o <text:s/></text:span><text:span text:style-name="T7">com</text:span><text:span text:style-name="T10">o <text:s/></text:span><text:span text:style-name="T7">adjudicatari</text:span><text:span text:style-name="T10">o <text:s/></text:span><text:span text:style-name="T7">del</text:span><text:span text:style-name="T26"> </text:span></text:p><text:p text:style-name="P36" loext:marker-style-name="T24"><text:span text:style-name="T7">Servici</text:span><text:span text:style-name="T10">o <text:s/></text:span><text:span text:style-name="T7">d</text:span><text:span text:style-name="T10">e <text:s/></text:span><text:span text:style-name="T7">Integració</text:span><text:span text:style-name="T10">n <text:s/></text:span><text:span text:style-name="T7">d</text:span><text:span text:style-name="T10">e <text:s/></text:span><text:span text:style-name="T7">l</text:span><text:span text:style-name="T10">a <text:s/></text:span><text:span text:style-name="T7">Plataform</text:span><text:span text:style-name="T10">a <text:s/></text:span><text:span text:style-name="T7">Expert</text:span><text:span text:style-name="T10">a <text:s/></text:span><text:span text:style-name="T7">co</text:span><text:span text:style-name="T10">n <text:s/></text:span><text:span text:style-name="T7">Sistema</text:span><text:span text:style-name="T10">s <text:s/></text:span><text:span text:style-name="T7">Básico</text:span><text:span text:style-name="T10">s <text:s/></text:span><text:span text:style-name="T7">de</text:span><text:span text:style-name="T26"> </text:span><text:line-break loext:clear="all"/><text:span text:style-name="T7">Administración Digital de la AGE y Servicios para Garantizar la Interoperabilidad, a la</text:span><text:span text:style-name="T26"> </text:span><text:span text:style-name="T7">entidad Mungest, S.L. <text:s/></text:span></text:p></table:table-cell></table:table-row><table:table-row table:style-name="Tabla5.1"><table:table-cell table:style-name="Tabla5.A1" office:value-type="string"><text:p text:style-name="P27" loext:marker-style-name="T24"><text:span text:style-name="T7">16</text:span><text:span text:style-name="T26"> </text:span></text:p></table:table-cell><table:table-cell table:style-name="Tabla5.A1" office:value-type="string"><text:p text:style-name="P24" loext:marker-style-name="T24"><text:span text:style-name="T7">Expte. 1023/2020. Propuest</text:span><text:span text:style-name="T10">a <text:s/></text:span><text:span text:style-name="T7">aprobació</text:span><text:span text:style-name="T10">n <text:s/></text:span><text:span text:style-name="T7">d</text:span><text:span text:style-name="T10">e <text:s/></text:span><text:span text:style-name="T7">l</text:span><text:span text:style-name="T10">a <text:s/></text:span><text:span text:style-name="T7">liquidación</text:span><text:span text:style-name="T8">, y </text:span><text:span text:style-name="T7">cancelació</text:span><text:span text:style-name="T10">n <text:s/></text:span><text:span text:style-name="T7">d</text:span><text:span text:style-name="T10">e <text:s/></text:span><text:span text:style-name="T7">las</text:span><text:span text:style-name="T26"> </text:span></text:p><text:p text:style-name="P38" loext:marker-style-name="T24"><text:span text:style-name="T7">garantías definitvas de la obra VESTUARIOS C.E.O. MOGÁN, T. M. DE MOGÁN,</text:span><text:span text:style-name="T26"> </text:span><text:span text:style-name="T7">actuació</text:span><text:span text:style-name="T11">n </text:span><text:span text:style-name="T7">subvencionada mediant</text:span><text:span text:style-name="T11">e </text:span><text:span text:style-name="T7">resolució</text:span><text:span text:style-name="T8">n </text:span><text:span text:style-name="T7">d</text:span><text:span text:style-name="T11">e </text:span><text:span text:style-name="T7">l</text:span><text:span text:style-name="T10">a <text:s/></text:span><text:span text:style-name="T7">Consejerí</text:span><text:span text:style-name="T10">a <text:s/></text:span><text:span text:style-name="T7">d</text:span><text:span text:style-name="T10">e <text:s/></text:span><text:span text:style-name="T7">Gobiern</text:span><text:span text:style-name="T10">o <text:s/></text:span><text:span text:style-name="T7">de</text:span><text:span text:style-name="T26"> </text:span><text:line-break loext:clear="all"/><text:span text:style-name="T7">Arquitectura y Vivienda del Cabildo de Gran Canaria de fecha 15.12.2021. Ref.: 20-</text:span><text:span text:style-name="T26"> </text:span><text:span text:style-name="T7">OBR-11. <text:s/></text:span></text:p></table:table-cell></table:table-row><table:table-row table:style-name="Tabla5.4"><table:table-cell table:style-name="Tabla5.A1" office:value-type="string"><text:p text:style-name="P46" loext:marker-style-name="T24"><text:span text:style-name="T7">17</text:span><text:span text:style-name="T26"> </text:span><text:line-break loext:clear="all"/></text:p></table:table-cell><table:table-cell table:style-name="Tabla5.A1" office:value-type="string"><text:p text:style-name="P39" loext:marker-style-name="T24"><text:span text:style-name="T7">Expte. 4394/2023. Propuesta para la justificación de la subvención de D.***************</text:span><text:span text:style-name="T26"> </text:span><text:span text:style-name="T7">********************** como beneficiario de la subvención en concurrencia competitiva con</text:span><text:span text:style-name="T26"> </text:span></text:p><text:p text:style-name="P45" loext:marker-style-name="T24"><text:span text:style-name="T7">destin</text:span><text:span text:style-name="T10">o <text:s/>a <text:s/></text:span><text:span text:style-name="T7">l</text:span><text:span text:style-name="T10">a <text:s/></text:span><text:span text:style-name="T7">adquisició</text:span><text:span text:style-name="T10">n <text:s/></text:span><text:span text:style-name="T7">d</text:span><text:span text:style-name="T10">e <text:s/></text:span><text:span text:style-name="T7">maquinari</text:span><text:span text:style-name="T10">a <text:s/></text:span><text:span text:style-name="T7">agrícol</text:span><text:span text:style-name="T10">a <text:s/></text:span><text:span text:style-name="T7">co</text:span><text:span text:style-name="T10">n <text:s/></text:span><text:span text:style-name="T7">destin</text:span><text:span text:style-name="T10">o <text:s/>a <text:s/></text:span><text:span text:style-name="T7">la</text:span><text:span text:style-name="T12">s <text:s/></text:span><text:span text:style-name="T7">pequeñas</text:span><text:span text:style-name="T26"> </text:span><text:line-break loext:clear="all"/><text:span text:style-name="T7">explotaciones agrícolas del municipio de Mogán, año 2023. <text:s/></text:span></text:p></table:table-cell></table:table-row><table:table-row table:style-name="Tabla5.7"><table:table-cell table:style-name="Tabla5.A1" office:value-type="string"><text:p text:style-name="P47" loext:marker-style-name="T24"><text:span text:style-name="T7">18</text:span><text:span text:style-name="T26"> </text:span><text:line-break loext:clear="all"/></text:p></table:table-cell><table:table-cell table:style-name="Tabla5.A1" office:value-type="string"><text:p text:style-name="P40" loext:marker-style-name="T24"><text:span text:style-name="T7">Expte. 9062/2022. Propuesta para aprobar la 1ª próroga del Contrato del LOTE Nº 1</text:span><text:span text:style-name="T26"> </text:span><text:span text:style-name="T7">de</text:span><text:span text:style-name="T12">l <text:s/></text:span><text:span text:style-name="T7">Servici</text:span><text:span text:style-name="T11">o </text:span><text:span text:style-name="T7">d</text:span><text:span text:style-name="T8">e </text:span><text:span text:style-name="T7">Póliza</text:span><text:span text:style-name="T8">s </text:span><text:span text:style-name="T7">d</text:span><text:span text:style-name="T11">e </text:span><text:span text:style-name="T7">Seguros</text:span><text:span text:style-name="T11">, </text:span><text:span text:style-name="T7">Segur</text:span><text:span text:style-name="T10">o <text:s/></text:span><text:span text:style-name="T7">Responsabilida</text:span><text:span text:style-name="T10">d <text:s/></text:span><text:span text:style-name="T7">Civi</text:span><text:span text:style-name="T12">l <text:s/></text:span><text:span text:style-name="T7">Patrimonial,</text:span><text:span text:style-name="T26"> </text:span></text:p><text:p text:style-name="P20" loext:marker-style-name="T24"><text:span text:style-name="T7">adjudicado a la entidad ZURICH INSURANCE PLC. <text:s/></text:span></text:p></table:table-cell></table:table-row><table:table-row table:style-name="Tabla5.8"><table:table-cell table:style-name="Tabla5.A1" office:value-type="string"><text:p text:style-name="P27" loext:marker-style-name="T24"><text:span text:style-name="T7">19</text:span><text:span text:style-name="T26"> </text:span></text:p></table:table-cell><table:table-cell table:style-name="Tabla5.A1" office:value-type="string"><text:p text:style-name="P24" loext:marker-style-name="T24"><text:span text:style-name="T7">Expte. 9062/2022 Propuesta para aprobar la 1ª próroga del Contrato del LOTE Nº 2</text:span><text:span text:style-name="T26"> </text:span></text:p><text:p text:style-name="P41" loext:marker-style-name="T24"><text:span text:style-name="T7">del Servicio de Pólizas de Seguros, Seguro Daños Materiales, adjudicado a la entidad</text:span><text:span text:style-name="T26"> </text:span><text:span text:style-name="T7">MAPFRE ESPAÑA. <text:s/></text:span></text:p></table:table-cell></table:table-row><table:table-row table:style-name="Tabla5.7"><table:table-cell table:style-name="Tabla5.A1" office:value-type="string"><text:p text:style-name="P52" loext:marker-style-name="T24"><text:span text:style-name="T7">20</text:span><text:span text:style-name="T26"> </text:span><text:line-break loext:clear="all"/><text:line-break loext:clear="all"/></text:p></table:table-cell><table:table-cell table:style-name="Tabla5.A1" office:value-type="string"><text:p text:style-name="P51" loext:marker-style-name="T24"><text:span text:style-name="T7">Expte. 9062/2022. Propuesta para aprobar la 1ª próroga del contrato del LOTE Nº 3</text:span><text:span text:style-name="T26"> </text:span><text:span text:style-name="T7">del Servicio de Pólizas de Seguros, Seguro de Automóviles, adjudicado a la entidad</text:span><text:span text:style-name="T26"> </text:span><text:span text:style-name="T7">MUTUA TINERFEÑA. <text:s/></text:span></text:p></table:table-cell></table:table-row><table:table-row table:style-name="Tabla5.8"><table:table-cell table:style-name="Tabla5.A1" office:value-type="string"><text:p text:style-name="P47" loext:marker-style-name="T24"><text:span text:style-name="T7">21</text:span><text:span text:style-name="T26"> </text:span><text:line-break loext:clear="all"/></text:p></table:table-cell><table:table-cell table:style-name="Tabla5.A1" office:value-type="string"><text:p text:style-name="P37" loext:marker-style-name="T24"><text:span text:style-name="T7">Expte. 9062/2022. Propuesta para aprobar la 1ª próroga del contrato del LOTE Nº 5</text:span><text:span text:style-name="T26"> </text:span><text:line-break loext:clear="all"/><text:span text:style-name="T7">de</text:span><text:span text:style-name="T8">l </text:span><text:span text:style-name="T7">Servici</text:span><text:span text:style-name="T8">o </text:span><text:span text:style-name="T7">d</text:span><text:span text:style-name="T11">e </text:span><text:span text:style-name="T7">Póliza</text:span><text:span text:style-name="T8">s </text:span><text:span text:style-name="T7">d</text:span><text:span text:style-name="T11">e </text:span><text:span text:style-name="T7">Seguros</text:span><text:span text:style-name="T8">, </text:span><text:span text:style-name="T7">Segur</text:span><text:span text:style-name="T10">o <text:s/></text:span><text:span text:style-name="T7">d</text:span><text:span text:style-name="T8">e </text:span><text:span text:style-name="T7">Vida</text:span><text:span text:style-name="T10">, <text:s/></text:span><text:span text:style-name="T7">adjudicad</text:span><text:span text:style-name="T10">o <text:s/>a <text:s/></text:span><text:span text:style-name="T7">l</text:span><text:span text:style-name="T10">a <text:s/></text:span><text:span text:style-name="T7">entidad</text:span><text:span text:style-name="T26"> </text:span></text:p><text:p text:style-name="P21" loext:marker-style-name="T24"><text:span text:style-name="T7">HELVETIA COMPAÑÍA SUIZA. <text:s/></text:span></text:p></table:table-cell></table:table-row><table:table-row table:style-name="Tabla5.3"><table:table-cell table:style-name="Tabla5.A1" office:value-type="string"><text:p text:style-name="P28" loext:marker-style-name="T24"><text:span text:style-name="T7">22</text:span><text:span text:style-name="T26"> </text:span></text:p></table:table-cell><table:table-cell table:style-name="Tabla5.A1" office:value-type="string"><text:p text:style-name="P23" loext:marker-style-name="T24"><text:span text:style-name="T7">Expte. 15333/2023. Encomienda de gestión del servicio de Escuela Infantil de Mogán</text:span><text:span text:style-name="T26"> </text:span></text:p><text:p text:style-name="P20" loext:marker-style-name="T24"><text:span text:style-name="T7">2024. <text:s/></text:span></text:p></table:table-cell></table:table-row><table:table-row table:style-name="Tabla5.8"><table:table-cell table:style-name="Tabla5.A1" office:value-type="string"><text:p text:style-name="P27" loext:marker-style-name="T24"><text:span text:style-name="T7">23</text:span><text:span text:style-name="T26"> </text:span></text:p></table:table-cell><table:table-cell table:style-name="Tabla5.A1" office:value-type="string"><text:p text:style-name="P24" loext:marker-style-name="T24"><text:span text:style-name="T7">Expte. 9062/2022. Propuesta para aprobar la 1ª próroga del Contrato del LOTE Nº 4</text:span><text:span text:style-name="T26"> </text:span></text:p><text:p text:style-name="P42" loext:marker-style-name="T24"><text:span text:style-name="T7">del Servicio de Pólizas de Seguros, Seguro de Accidentes, adjudicado a la entidad</text:span><text:span text:style-name="T26"> </text:span><text:span text:style-name="T7">MAPFRE VIDA. <text:s/></text:span></text:p></table:table-cell></table:table-row><table:table-row table:style-name="Tabla5.13"><table:table-cell table:style-name="Tabla5.A1" office:value-type="string"><text:p text:style-name="P29" loext:marker-style-name="T24"><text:span text:style-name="T7">24</text:span><text:span text:style-name="T26"> </text:span></text:p></table:table-cell><table:table-cell table:style-name="Tabla5.A1" office:value-type="string"><text:p text:style-name="P30" loext:marker-style-name="T24"><text:span text:style-name="T7">Expte</text:span><text:span text:style-name="T12">. <text:s/></text:span><text:span text:style-name="T7">13120/2022</text:span><text:span text:style-name="T12">. <text:s/></text:span><text:span text:style-name="T7">Considera</text:span><text:span text:style-name="T10">r <text:s/></text:span><text:span text:style-name="T7">propuest</text:span><text:span text:style-name="T10">o <text:s/></text:span><text:span text:style-name="T7">com</text:span><text:span text:style-name="T10">o <text:s/></text:span><text:span text:style-name="T7">adjudicatari</text:span><text:span text:style-name="T10">o <text:s/></text:span><text:span text:style-name="T7">del<text:tab/>Suministro,</text:span><text:span text:style-name="T26"> </text:span></text:p><text:p text:style-name="P43" loext:marker-style-name="T24"><text:span text:style-name="T7">instalación, migración, formación y mantenimiento de una aplicación informática para</text:span><text:span text:style-name="T26"> </text:span><text:span text:style-name="T7">la gestión del padrón municipal de habitantes y procesos electorales, financiación</text:span><text:span text:style-name="T26"> </text:span><text:span text:style-name="T7">NEXT GENERATION. <text:s/></text:span></text:p></table:table-cell></table:table-row><table:table-row table:style-name="Tabla5.14"><table:table-cell table:style-name="Tabla5.A1" office:value-type="string"><text:p text:style-name="P11" loext:marker-style-name="T24"><text:span text:style-name="T7">25</text:span><text:span text:style-name="T26"> </text:span></text:p></table:table-cell><table:table-cell table:style-name="Tabla5.A1" office:value-type="string"><text:p text:style-name="P6" loext:marker-style-name="T24"><text:span text:style-name="T7">Asuntos de urgencia. <text:s/></text:span></text:p></table:table-cell></table:table-row></table:table></draw:text-box></draw:frame></text:p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70" loext:marker-style-name="T2"/>
        <text:p text:style-name="P140" loext:marker-style-name="T24"><text:span text:style-name="T7">Por la Secretaría General se llevarán a cabo los trámites necesarios para la efectividad de esta</text:span><text:span text:style-name="T23"> </text:span><text:span text:style-name="T7">resolución.</text:span><text:span text:style-name="T23"> </text:span></text:p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64" loext:marker-style-name="T2"/>
        <text:p text:style-name="P71" loext:marker-style-name="T2"/>
        <text:p text:style-name="P60" loext:marker-style-name="T1"/>
        <text:p text:style-name="P60" loext:marker-style-name="T1"><draw:frame draw:style-name="fr1" draw:name="Marco6" text:anchor-type="paragraph" svg:x="0.108cm" svg:y="-0.018cm" svg:width="17.84cm" draw:z-index="22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8" loext:marker-style-name="T24"><draw:custom-shape text:anchor-type="char" draw:z-index="7" draw:name="Freeform 10" draw:style-name="gr7" draw:text-style-name="P143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9" draw:name="Freeform 12" draw:style-name="gr5" draw:text-style-name="P143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6.A1" office:value-type="string"><text:p text:style-name="P9" loext:marker-style-name="T24"><draw:custom-shape text:anchor-type="char" draw:z-index="8" draw:name="Freeform 11" draw:style-name="gr6" draw:text-style-name="P143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6.A1" office:value-type="string"><text:p text:style-name="P10" loext:marker-style-name="T24"><text:span text:style-name="T19">Fecha/hora:</text:span><text:span text:style-name="T25"> </text:span></text:p></table:table-cell></table:table-row><table:table-row table:style-name="Tabla6.2"><table:table-cell table:style-name="Tabla6.A1" office:value-type="string"><text:p text:style-name="P53" loext:marker-style-name="T24"><draw:custom-shape text:anchor-type="char" draw:z-index="6" draw:name="Freeform 9" draw:style-name="gr8" draw:text-style-name="P143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54" loext:marker-style-name="T24"><text:span text:style-name="T20">DAVID CHAO CASTRO</text:span><text:span text:style-name="T27"> </text:span></text:p></table:table-cell><table:table-cell table:style-name="Tabla6.A1" office:value-type="string"><text:p text:style-name="P55" loext:marker-style-name="T24"><text:span text:style-name="T20">Alcaldesa-Presidenta</text:span><text:span text:style-name="T27"> </text:span></text:p><text:p text:style-name="P56" loext:marker-style-name="T24"><text:span text:style-name="T20">Secretario General Accidental</text:span><text:span text:style-name="T27"> </text:span></text:p></table:table-cell><table:table-cell table:style-name="Tabla6.A1" office:value-type="string"><text:p text:style-name="P57" loext:marker-style-name="T24"><text:span text:style-name="T20">19/12/2023 11:26</text:span><text:span text:style-name="T27"> </text:span></text:p><text:p text:style-name="P58" loext:marker-style-name="T24"><text:span text:style-name="T20">19/12/2023 11:31</text:span><text:span text:style-name="T27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39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03T12:14:58</meta:creation-date>
    <dc:date>2025-06-03T12:14:58</dc:date>
    <meta:editing-duration>P0D</meta:editing-duration>
    <meta:generator>LibreOffice/7.6.4.1$Windows_X86_64 LibreOffice_project/e19e193f88cd6c0525a17fb7a176ed8e6a3e2aa1</meta:generator>
    <meta:document-statistic meta:table-count="6" meta:image-count="1" meta:object-count="0" meta:page-count="2" meta:paragraph-count="105" meta:word-count="986" meta:character-count="6807" meta:non-whitespace-character-count="5702"/>
    <meta:user-defined meta:name="AppVersion">14.0000</meta:user-defined>
    <meta:template xlink:type="simple" xlink:actuate="onRequest" xlink:title="Normal_Wordconv.dotm" xlink:href=""/>
  </office:meta>
</office:document-meta>
</file>