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0D000000E042604CD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 style:font-family-generic="roman" style:font-pitch="variable"/>
    <style:font-face style:name="Liberation Sans Narrow1" svg:font-family="'Liberation Sans Narrow'" style:font-family-generic="system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2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599cm" fo:keep-together="auto"/>
    </style:style>
    <style:style style:name="Tabla2" style:family="table">
      <style:table-properties style:width="13.686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496cm" fo:keep-together="auto"/>
    </style:style>
    <style:style style:name="Tabla2.3" style:family="table-row">
      <style:table-row-properties style:row-height="0.85cm" fo:keep-together="auto"/>
    </style:style>
    <style:style style:name="Tabla2.4" style:family="table-row">
      <style:table-row-properties style:row-height="0.852cm" fo:keep-together="auto"/>
    </style:style>
    <style:style style:name="Tabla2.10" style:family="table-row">
      <style:table-row-properties style:row-height="0.854cm" fo:keep-together="auto"/>
    </style:style>
    <style:style style:name="Tabla2.12" style:family="table-row">
      <style:table-row-properties style:row-height="1.926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8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8cm"/>
    </style:style>
    <style:style style:name="Tabla3.1" style:family="table-row">
      <style:table-row-properties style:row-height="0.316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2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599cm" fo:keep-together="auto"/>
    </style:style>
    <style:style style:name="Tabla5" style:family="table">
      <style:table-properties style:width="17.84cm" fo:margin-left="0cm" fo:margin-top="0cm" fo:margin-bottom="0cm" table:align="left" style:writing-mode="lr-tb"/>
    </style:style>
    <style:style style:name="Tabla5.A" style:family="table-column">
      <style:table-column-properties style:column-width="7.698cm"/>
    </style:style>
    <style:style style:name="Tabla5.B" style:family="table-column">
      <style:table-column-properties style:column-width="7.345cm"/>
    </style:style>
    <style:style style:name="Tabla5.C" style:family="table-column">
      <style:table-column-properties style:column-width="2.798cm"/>
    </style:style>
    <style:style style:name="Tabla5.1" style:family="table-row">
      <style:table-row-properties style:row-height="0.316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67cm" fo:keep-together="auto"/>
    </style:style>
    <style:style style:name="P1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951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0.891cm" fo:margin-right="-0.032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-0.058cm" fo:margin-right="0.166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-0.058cm" fo:margin-right="0.166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-0.058cm" fo:margin-right="0.058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-0.058cm" fo:margin-right="0.16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-0.058cm" fo:margin-right="0.201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-0.058cm" fo:margin-right="0.358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-0.058cm" fo:margin-right="0.467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-0.058cm" fo:margin-right="1.238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951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958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083cm" fo:margin-right="0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.083cm" fo:margin-right="0cm" fo:margin-top="0cm" fo:margin-bottom="0.085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951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0.083cm" fo:margin-right="0.268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.083cm" fo:margin-right="0cm" fo:margin-top="0cm" fo:margin-bottom="0.088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41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3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4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5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6" style:family="paragraph" style:parent-style-name="Standard">
      <style:paragraph-properties fo:margin-top="0cm" fo:margin-bottom="0.25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7" style:family="paragraph" style:parent-style-name="Standard">
      <style:paragraph-properties fo:margin-top="0cm" fo:margin-bottom="0.43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8" style:family="paragraph" style:parent-style-name="Standard">
      <style:paragraph-properties fo:margin-top="0cm" fo:margin-bottom="0.21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9" style:family="paragraph" style:parent-style-name="Standard">
      <style:paragraph-properties fo:margin-top="0cm" fo:margin-bottom="0.16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0" style:family="paragraph" style:parent-style-name="Standard">
      <style:paragraph-properties fo:margin-top="0cm" fo:margin-bottom="0.34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1" style:family="paragraph" style:parent-style-name="Standard">
      <style:paragraph-properties fo:margin-top="0cm" fo:margin-bottom="0.43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53" style:family="paragraph" style:parent-style-name="Standard">
      <style:paragraph-properties fo:margin-left="12.298cm" fo:margin-right="0cm" fo:margin-top="0cm" fo:margin-bottom="0cm" style:contextual-spacing="false" fo:line-height="0.282cm" fo:text-indent="0cm" style:auto-text-indent="false"/>
    </style:style>
    <style:style style:name="P54" style:family="paragraph" style:parent-style-name="Standard">
      <style:paragraph-properties fo:margin-left="14.538cm" fo:margin-right="0cm" fo:margin-top="0cm" fo:margin-bottom="0cm" style:contextual-spacing="false" fo:line-height="0.282cm" fo:text-indent="0cm" style:auto-text-indent="false"/>
    </style:style>
    <style:style style:name="P55" style:family="paragraph" style:parent-style-name="Standard">
      <style:paragraph-properties fo:margin-left="0cm" fo:margin-right="8.564cm" fo:margin-top="0cm" fo:margin-bottom="0cm" style:contextual-spacing="false" fo:line-height="0.323cm" fo:text-indent="0cm" style:auto-text-indent="false"/>
    </style:style>
    <style:style style:name="P56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57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58" style:family="paragraph" style:parent-style-name="Standard">
      <style:paragraph-properties fo:margin-left="2.058cm" fo:margin-right="0cm" fo:margin-top="0cm" fo:margin-bottom="0cm" style:contextual-spacing="false" fo:line-height="0.346cm" fo:text-indent="0cm" style:auto-text-indent="false"/>
    </style:style>
    <style:style style:name="P59" style:family="paragraph" style:parent-style-name="Standard">
      <style:paragraph-properties fo:margin-left="7.766cm" fo:margin-right="0cm" fo:margin-top="0.353cm" fo:margin-bottom="0cm" style:contextual-spacing="false" fo:line-height="0.346cm" fo:text-indent="0cm" style:auto-text-indent="false"/>
    </style:style>
    <style:style style:name="P60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.951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0.891cm" fo:margin-right="-0.032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-0.058cm" fo:margin-right="0.166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-0.058cm" fo:margin-right="0.166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-0.058cm" fo:margin-right="0.058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-0.058cm" fo:margin-right="0.16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-0.058cm" fo:margin-right="0.201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-0.058cm" fo:margin-right="0.358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-0.058cm" fo:margin-right="0.467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-0.058cm" fo:margin-right="1.238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951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left="0.958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8" style:family="paragraph" style:parent-style-name="Standard">
      <style:paragraph-properties fo:margin-left="0.083cm" fo:margin-right="0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0.083cm" fo:margin-right="0cm" fo:margin-top="0cm" fo:margin-bottom="0.085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Standard">
      <style:paragraph-properties fo:margin-left="0.951cm" fo:margin-right="-0.032cm" fo:margin-top="0cm" fo:margin-bottom="0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1" style:family="paragraph" style:parent-style-name="Standard">
      <style:paragraph-properties fo:margin-left="0.083cm" fo:margin-right="0.268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2" style:family="paragraph" style:parent-style-name="Standard">
      <style:paragraph-properties fo:margin-left="0.083cm" fo:margin-right="0cm" fo:margin-top="0cm" fo:margin-bottom="0.088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3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4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5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6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7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8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9" style:family="paragraph" style:parent-style-name="Standard">
      <style:paragraph-properties fo:margin-left="2.058cm" fo:margin-right="1.963cm" fo:margin-top="0.448cm" fo:margin-bottom="0cm" style:contextual-spacing="false" fo:line-height="0.356cm" fo:text-indent="1.039cm" style:auto-text-indent="false"/>
    </style:style>
    <style:style style:name="P100" style:family="paragraph" style:parent-style-name="Standard">
      <style:paragraph-properties fo:margin-left="2.058cm" fo:margin-right="1.963cm" fo:margin-top="0.346cm" fo:margin-bottom="0cm" style:contextual-spacing="false" fo:line-height="0.356cm" fo:text-indent="1.039cm" style:auto-text-indent="false"/>
    </style:style>
    <style:style style:name="P101" style:family="paragraph" style:parent-style-name="Standard">
      <style:paragraph-properties fo:margin-left="2.058cm" fo:margin-right="2.637cm" fo:margin-top="0.443cm" fo:margin-bottom="0cm" style:contextual-spacing="false" fo:line-height="0.356cm" fo:text-indent="1.039cm" style:auto-text-indent="false"/>
    </style:style>
    <style:style style:name="P102" style:family="paragraph" style:parent-style-name="Standard">
      <style:paragraph-properties fo:margin-left="2.058cm" fo:margin-right="1.963cm" fo:margin-top="0cm" fo:margin-bottom="0cm" style:contextual-spacing="false" fo:line-height="0.356cm" fo:text-indent="0cm" style:auto-text-indent="false"/>
    </style:style>
    <style:style style:name="P103" style:family="paragraph">
      <loext:graphic-properties draw:fill="solid" draw:fill-color="#000000"/>
      <style:paragraph-properties fo:text-align="start"/>
      <style:text-properties fo:font-size="18pt"/>
    </style:style>
    <style:style style:name="P10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Liberation Sans Narrow" fo:font-size="7pt" fo:letter-spacing="-0.002cm" fo:font-weight="bold" style:font-size-asian="7pt" style:font-weight-asian="bold" style:font-name-complex="Liberation Sans Narrow1" style:font-size-complex="7pt" style:font-weight-complex="bold" style:text-scale="93%"/>
    </style:style>
    <style:style style:name="T4" style:family="text">
      <style:text-properties fo:color="#000000" loext:opacity="100%" style:font-name="Arial" fo:font-size="8pt" style:font-size-asian="8pt" style:font-name-complex="Arial2" style:font-size-complex="8pt" style:text-scale="94%"/>
    </style:style>
    <style:style style:name="T5" style:family="text">
      <style:text-properties fo:color="#000000" loext:opacity="100%" style:font-name="Arial" fo:font-size="8pt" fo:letter-spacing="-0.005cm" style:font-size-asian="8pt" style:font-name-complex="Arial2" style:font-size-complex="8pt" style:text-scale="94%"/>
    </style:style>
    <style:style style:name="T6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7" style:family="text">
      <style:text-properties fo:color="#000000" loext:opacity="100%" style:font-name="Arial" fo:font-size="8.5pt" style:font-size-asian="8.5pt" style:font-name-complex="Arial2" style:font-size-complex="8.5pt" style:text-scale="92%"/>
    </style:style>
    <style:style style:name="T8" style:family="text">
      <style:text-properties fo:color="#000000" loext:opacity="100%" style:font-name="Arial" fo:font-size="8.5pt" fo:letter-spacing="0.037cm" style:font-size-asian="8.5pt" style:font-name-complex="Arial2" style:font-size-complex="8.5pt" style:text-scale="92%"/>
    </style:style>
    <style:style style:name="T9" style:family="text">
      <style:text-properties fo:color="#000000" loext:opacity="100%" style:font-name="Arial" fo:font-size="8.5pt" fo:letter-spacing="0.037cm" fo:font-weight="bold" style:font-size-asian="8.5pt" style:font-weight-asian="bold" style:font-name-complex="Arial2" style:font-size-complex="8.5pt" style:font-weight-complex="bold" style:text-scale="93%"/>
    </style:style>
    <style:style style:name="T10" style:family="text">
      <style:text-properties fo:color="#000000" loext:opacity="100%" style:font-name="Arial" fo:font-size="8.5pt" fo:letter-spacing="0.025cm" style:font-size-asian="8.5pt" style:font-name-complex="Arial2" style:font-size-complex="8.5pt" style:text-scale="92%"/>
    </style:style>
    <style:style style:name="T11" style:family="text">
      <style:text-properties fo:color="#000000" loext:opacity="100%" style:font-name="Arial" fo:font-size="8.5pt" fo:letter-spacing="0.039cm" style:font-size-asian="8.5pt" style:font-name-complex="Arial2" style:font-size-complex="8.5pt" style:text-scale="92%"/>
    </style:style>
    <style:style style:name="T12" style:family="text">
      <style:text-properties fo:color="#000000" loext:opacity="100%" style:font-name="Arial" fo:font-size="8.5pt" fo:letter-spacing="0.023cm" style:font-size-asian="8.5pt" style:font-name-complex="Arial2" style:font-size-complex="8.5pt" style:text-scale="92%"/>
    </style:style>
    <style:style style:name="T13" style:family="text">
      <style:text-properties fo:color="#000000" loext:opacity="100%" style:font-name="Arial" fo:font-size="8.5pt" fo:letter-spacing="0.023cm" fo:font-weight="bold" style:font-size-asian="8.5pt" style:font-weight-asian="bold" style:font-name-complex="Arial2" style:font-size-complex="8.5pt" style:font-weight-complex="bold" style:text-scale="93%"/>
    </style:style>
    <style:style style:name="T14" style:family="text">
      <style:text-properties fo:color="#000000" loext:opacity="100%" style:font-name="Arial" fo:font-size="8.5pt" fo:letter-spacing="0.041cm" style:font-size-asian="8.5pt" style:font-name-complex="Arial2" style:font-size-complex="8.5pt" style:text-scale="92%"/>
    </style:style>
    <style:style style:name="T15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3%"/>
    </style:style>
    <style:style style:name="T16" style:family="text">
      <style:text-properties fo:color="#000000" loext:opacity="100%" style:font-name="Arial" fo:font-size="8.5pt" fo:letter-spacing="0.035cm" style:font-size-asian="8.5pt" style:font-name-complex="Arial2" style:font-size-complex="8.5pt" style:text-scale="92%"/>
    </style:style>
    <style:style style:name="T17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3%"/>
    </style:style>
    <style:style style:name="T18" style:family="text">
      <style:text-properties fo:color="#000000" loext:opacity="100%" style:font-name="Liberation Sans" fo:font-size="7pt" fo:letter-spacing="-0.002cm" style:font-size-asian="7pt" style:font-name-complex="Liberation Sans2" style:font-size-complex="7pt"/>
    </style:style>
    <style:style style:name="T19" style:family="text">
      <style:text-properties fo:color="#000000" loext:opacity="100%" style:font-name="Liberation Sans" fo:font-size="7pt" style:font-size-asian="7pt" style:font-name-complex="Liberation Sans2" style:font-size-complex="7pt"/>
    </style:style>
    <style:style style:name="T20" style:family="text">
      <style:text-properties fo:color="#000000" loext:opacity="100%" style:font-name="Liberation Sans" fo:font-size="6pt" style:font-size-asian="6pt" style:font-name-complex="Liberation Sans2" style:font-size-complex="6pt"/>
    </style:style>
    <style:style style:name="T21" style:family="text">
      <style:text-properties style:font-name="Times New Roman" fo:font-size="7pt" style:font-size-asian="7pt" style:font-name-complex="Times New Roman1" style:font-size-complex="7pt"/>
    </style:style>
    <style:style style:name="T22" style:family="text">
      <style:text-properties style:font-name="Times New Roman" fo:font-size="8pt" style:font-size-asian="8pt" style:font-name-complex="Times New Roman1" style:font-size-complex="8pt"/>
    </style:style>
    <style:style style:name="T23" style:family="text">
      <style:text-properties style:font-name="Times New Roman" fo:font-size="8.5pt" style:font-size-asian="8.5pt" style:font-name-complex="Times New Roman1" style:font-size-complex="8.5pt"/>
    </style:style>
    <style:style style:name="T24" style:family="text">
      <style:text-properties fo:color="#010302" loext:opacity="100%" style:font-name="Times New Roman" style:font-name-complex="Times New Roman1"/>
    </style:style>
    <style:style style:name="T25" style:family="text">
      <style:text-properties fo:font-size="7pt" style:font-size-asian="7pt" style:font-name-complex="Times New Roman1" style:font-size-complex="7pt"/>
    </style:style>
    <style:style style:name="T26" style:family="text">
      <style:text-properties fo:font-size="8.5pt" style:font-size-asian="8.5pt" style:font-name-complex="Times New Roman1" style:font-size-complex="8.5pt"/>
    </style:style>
    <style:style style:name="T27" style:family="text">
      <style:text-properties fo:font-size="6pt" style:font-size-asian="6pt" style:font-name-complex="Times New Roman1" style:font-size-complex="6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090*" fo:start-indent="0cm" fo:end-indent="1.138cm"/>
          <style:column style:rel-width="54445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6*" fo:start-indent="0cm" fo:end-indent="0.018cm"/>
          <style:column style:rel-width="59339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.004cm" svg:stroke-linecap="butt" draw:fill="solid" draw:fill-color="#000000" draw:textarea-vertical-align="top" draw:auto-grow-height="false" fo:min-height="8.573cm" fo:min-width="0.40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9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9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10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44" loext:marker-style-name="T1"/>
        <text:p text:style-name="P42" loext:marker-style-name="T1"/>
        <text:p text:style-name="P45" loext:marker-style-name="T2"/>
        <text:p text:style-name="P45" loext:marker-style-name="T2"/>
        <text:p text:style-name="P46" loext:marker-style-name="T2"/>
        <text:p text:style-name="P53" loext:marker-style-name="T24"><text:span text:style-name="T3">Página 1 de 2</text:span><text:span text:style-name="T21"> </text:span></text:p>
        <text:p text:style-name="P45" loext:marker-style-name="T2"><draw:frame draw:style-name="fr2" draw:name="Picture 100" text:anchor-type="char" svg:x="4.283cm" svg:y="-0.296cm" svg:width="4.449cm" svg:height="2.011cm" draw:z-index="10"><draw:image xlink:href="Pictures/100000000000020D000000E042604CDD.png" xlink:type="simple" xlink:show="embed" xlink:actuate="onLoad" draw:mime-type="image/png"/></draw:frame></text:p>
        <text:p text:style-name="P45" loext:marker-style-name="T2"/>
        <text:p text:style-name="P47" loext:marker-style-name="T2"/>
        <text:p text:style-name="P55" loext:marker-style-name="T24"><text:span text:style-name="T4">Unidad administrativa de Secretaría</text:span><text:span text:style-name="T22"> </text:span><text:line-break loext:clear="all"/><text:span text:style-name="T4">Expte.: 119/2024</text:span><text:span text:style-name="T22"> </text:span></text:p>
        <text:p text:style-name="P56" loext:marker-style-name="T24"><text:span text:style-name="T5">Asunto: Junta de Gobierno Local Ordinaria</text:span><text:span text:style-name="T22"> </text:span></text:p>
        <text:p text:style-name="P45" loext:marker-style-name="T2"/>
        <text:p text:style-name="P48" loext:marker-style-name="T2"/>
        <text:p text:style-name="P57" loext:marker-style-name="T24"><draw:a xlink:href="https://oat.mogan.es:8448/ventanilla/validacionDoc/index.jsp?entidad=MOGAN" xlink:type="simple"><draw:custom-shape text:anchor-type="char" draw:z-index="0" draw:name="Freeform 102" draw:style-name="gr10" draw:text-style-name="P104" svg:width="1.766cm" svg:height="29.283cm" svg:x="0.176cm" svg:y="5.835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draw:a><draw:custom-shape text:anchor-type="char" draw:z-index="13" draw:name="Freeform 103" draw:style-name="gr2" draw:text-style-name="P104" svg:width="0.003cm" svg:height="0.53cm" svg:x="4.202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draw:custom-shape text:anchor-type="char" draw:z-index="11" draw:name="Freeform 104" draw:style-name="gr4" draw:text-style-name="P104" svg:width="13.727cm" svg:height="0.003cm" svg:x="4.202cm" svg:y="0.085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draw:custom-shape text:anchor-type="char" draw:z-index="14" draw:name="Freeform 105" draw:style-name="gr2" draw:text-style-name="P104" svg:width="0.003cm" svg:height="0.53cm" svg:x="17.926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text:span text:style-name="T6">Extracto: Convocar sesión de Junta de Gobierno Local Ordinaria para el día 29/10/2024.</text:span><text:span text:style-name="T23"> </text:span><draw:custom-shape text:anchor-type="char" draw:z-index="12" draw:name="Freeform 106" draw:style-name="gr3" draw:text-style-name="P104" svg:width="13.727cm" svg:height="0.003cm" svg:x="4.202cm" svg:y="0.432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41" loext:marker-style-name="T1"/>
        <text:p text:style-name="P42" loext:marker-style-name="T1"><draw:frame draw:style-name="fr1" draw:name="Marco1" text:anchor-type="paragraph" svg:x="0.108cm" svg:y="-6.195cm" svg:width="1.647cm" draw:z-index="15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1.2"><table:table-cell table:style-name="Tabla1.A1" office:value-type="string"><text:p text:style-name="P40" loext:marker-style-name="T2"/></table:table-cell><table:table-cell table:style-name="Tabla1.A1" table:number-rows-spanned="2" office:value-type="string"><text:p text:style-name="P40" loext:marker-style-name="T2"/></table:table-cell></table:table-row><table:table-row table:style-name="Tabla1.3"><table:table-cell table:style-name="Tabla1.A1" office:value-type="string"><text:p text:style-name="P40" loext:marker-style-name="T2"/></table:table-cell><table:covered-table-cell table:style-name="Tabla1.B3"/></table:table-row><table:table-row table:style-name="Tabla1.4"><table:table-cell table:style-name="Tabla1.A1" office:value-type="string"><text:p text:style-name="P40" loext:marker-style-name="T2"><draw:custom-shape text:anchor-type="char" draw:z-index="16" draw:name="Freeform 1" draw:style-name="gr1" draw:text-style-name="P103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8998 0 3158998 0 3175559 324358 3175559 Z M 324358 3175559 M 324358 3150718 L 324358 3142793 0 3142793 0 3150718 324358 3150718 Z M 324358 3150718 M 324358 3126232 L 324358 3117952 0 3117952 0 3126232 324358 3126232 Z M 324358 3126232 M 324358 3085198 L 324358 3068993 0 3068993 0 3085198 324358 3085198 Z M 324358 3085198 M 324358 3060713 L 324358 3044152 0 3044152 0 3060713 324358 3060713 Z M 324358 3060713 M 324358 3035872 L 324358 3003119 0 3003119 0 3035872 324358 3035872 Z M 324358 3035872 M 324358 2994838 L 324358 2986913 0 2986913 0 2994838 324358 2994838 Z M 324358 2994838 M 324358 2978633 L 324358 2954160 0 2954160 0 2978633 324358 2978633 Z M 324358 2978633 M 324358 2945879 L 324358 2913114 0 2913114 0 2945879 324358 2945879 Z M 324358 2945879 M 324358 2904833 L 324358 2888272 0 2888272 0 2904833 324358 2904833 Z M 324358 2904833 M 324358 2879992 L 324358 2863800 0 2863800 0 2879992 324358 2879992 Z M 324358 2879992 M 324358 2847239 L 324358 2831033 0 2831033 0 2847239 324358 2847239 Z M 324358 2847239 M 324358 2814473 L 324358 2806192 0 2806192 0 2814473 324358 2814473 Z M 324358 2814473 M 324358 2773439 L 324358 2765159 0 2765159 0 2773439 324358 2773439 Z M 324358 2773439 M 324358 2757234 L 324358 2740673 0 2740673 0 2757234 324358 2757234 Z M 324358 2757234 M 324358 2724112 L 324358 2699639 0 2699639 0 2724112 324358 2724112 Z M 324358 2724112 M 324358 2691359 L 324358 2683078 0 2683078 0 2691359 324358 2691359 Z M 324358 2691359 M 324358 2675154 L 324358 2658593 0 2658593 0 2675154 324358 2675154 Z M 324358 2675154 M 324358 2634120 L 324358 2625840 0 2625840 0 2634120 324358 2634120 Z M 324358 2634120 M 324358 2617559 L 324358 2584793 0 2584793 0 2617559 324358 2617559 Z M 324358 2617559 M 324358 2576513 L 324358 2552040 0 2552040 0 2576513 324358 2576513 Z M 324358 2576513 M 324358 2543759 L 324358 2535479 0 2535479 0 2543759 324358 2543759 Z M 324358 2543759 M 324358 2519274 L 324358 2510994 0 2510994 0 2519274 324358 2519274 Z M 324358 2519274 M 324358 2502713 L 324358 2486521 0 2486521 0 2502713 324358 2502713 Z M 324358 2502713 M 324358 2453399 L 324358 2445474 0 2445474 0 2453399 324358 2453399 Z M 324358 2453399 M 324358 2428913 L 324358 2420633 0 2420633 0 2428913 324358 2428913 Z M 324358 2428913 M 324358 2412353 L 324358 2396160 0 2396160 0 2412353 324358 2412353 Z M 324358 2412353 M 324358 2363394 L 324358 2338553 0 2338553 0 2363394 324358 2363394 Z M 324358 2363394 M 324358 2322360 L 324358 2314080 0 2314080 0 2322360 324358 2322360 Z M 324358 2322360 M 324358 2305799 L 324358 2289594 0 2289594 0 2305799 324358 2305799 Z M 324358 2305799 M 324358 2273034 L 324358 2264753 0 2264753 0 2273034 324358 2273034 Z M 324358 2273034 M 324358 2248561 L 324358 2223719 0 2223719 0 2248561 324358 2248561 Z M 324358 2248561 M 324358 2215794 L 324358 2199234 0 2199234 0 2215794 324358 2215794 Z M 324358 2215794 M 324358 2182673 L 324358 2174761 0 2174761 0 2182673 324358 2182673 Z M 324358 2182673 M 324358 2141639 L 324358 2133715 0 2133715 0 2141639 324358 2141639 Z M 324358 2141639 M 324358 2117154 L 324358 2100593 0 2100593 0 2117154 324358 2117154 Z M 324358 2117154 M 324358 2092681 L 324358 2084401 0 2084401 0 2092681 324358 2092681 Z M 324358 2092681 M 324358 2067484 L 324358 2042998 0 2042998 0 2067484 324358 2067484 Z M 324358 2067484 M 324358 2026437 L 324358 2010232 0 2010232 0 2026437 324358 2026437 Z M 324358 2026437 M 324358 2001952 L 324358 1993672 0 1993672 0 2001952 324358 2001952 Z M 324358 2001952 M 324358 1960918 L 324358 1952638 0 1952638 0 1960918 324358 1960918 Z M 324358 1960918 M 324358 1944358 L 324358 1928152 0 1928152 0 1944358 324358 1944358 Z M 324358 1944358 M 324358 1911591 L 324358 1903679 0 1903679 0 1911591 324358 1911591 Z M 324358 1911591 M 324358 1887118 L 324358 1862633 0 1862633 0 1887118 324358 1887118 Z M 324358 1887118 M 324358 1854353 L 324358 1837792 0 1837792 0 1854353 324358 1854353 Z M 324358 1854353 M 324358 1821599 L 324358 1813319 0 1813319 0 1821599 324358 1821599 Z M 324358 1821599 M 324358 1796758 L 324358 1788478 0 1788478 0 1796758 324358 1796758 Z M 324358 1796758 M 324358 1755712 L 324358 1739519 0 1739519 0 1755712 324358 1755712 Z M 324358 1755712 M 324358 1731239 L 324358 1722958 0 1722958 0 1731239 324358 1731239 Z M 324358 1731239 M 324358 1706753 L 324358 1698473 0 1698473 0 1706753 324358 1706753 Z M 324358 1706753 M 324358 1690192 L 324358 1673631 0 1673631 0 1690192 324358 1690192 Z M 324358 1690192 M 324358 1640878 L 324358 1632598 0 1632598 0 1640878 324358 1640878 Z M 324358 1640878 M 324358 1599832 L 324358 1591920 0 1591920 0 1599832 324358 1599832 Z M 324358 1599832 M 324358 1575359 L 324358 1558798 0 1558798 0 1575359 324358 1575359 Z M 324358 1575359 M 324358 1550873 L 324358 1542593 0 1542593 0 1550873 324358 1550873 Z M 324358 1550873 M 324358 1526032 L 324358 1517752 0 1517752 0 1526032 324358 1526032 Z M 324358 1526032 M 324358 1509840 L 324358 1493279 0 1493279 0 1509840 324358 1509840 Z M 324358 1509840 M 324358 1460513 L 324358 1452232 0 1452232 0 1460513 324358 1460513 Z M 324358 1460513 M 324358 1436040 L 324358 1411199 0 1411199 0 1436040 324358 1436040 Z M 324358 1436040 M 324358 1402918 L 324358 1386713 0 1386713 0 1402918 324358 1402918 Z M 324358 1402918 M 324358 1370153 L 324358 1345680 0 1345680 0 1370153 324358 1370153 Z M 324358 1370153 M 324358 1337399 L 324358 1320839 0 1320839 0 1337399 324358 1337399 Z M 324358 1337399 M 324358 1312914 L 324358 1288072 0 1288072 0 1312914 324358 1312914 Z M 324358 1312914 M 324358 1280161 L 324358 1271880 0 1271880 0 1280161 324358 1280161 Z M 324358 1280161 M 324358 1263600 L 324358 1247039 0 1247039 0 1263600 324358 1263600 Z M 324358 1263600 M 324358 1230833 L 324358 1222553 0 1222553 0 1230833 324358 1230833 Z M 324358 1230833 M 324358 1189799 L 324358 1181519 0 1181519 0 1189799 324358 1189799 Z M 324358 1189799 M 324358 1173239 L 324358 1148753 0 1148753 0 1173239 324358 1173239 Z M 324358 1173239 M 324358 1140473 L 324358 1107720 0 1107720 0 1140473 324358 1140473 Z M 324358 1140473 M 324358 1099439 L 324358 1091159 0 1091159 0 1099439 324358 1099439 Z M 324358 1099439 M 324358 1074954 L 324358 1066674 0 1066674 0 1074954 324358 1074954 Z M 324358 1074954 M 324358 1050113 L 324358 1017359 0 1017359 0 1050113 324358 1050113 Z M 324358 1050113 M 324358 1009079 L 324358 1001154 0 1001154 0 1009079 324358 1009079 Z M 324358 1009079 M 324358 984593 L 324358 976312 0 976312 0 984593 324358 984593 Z M 324358 984593 M 324358 951839 L 324358 935279 0 935279 0 951839 324358 951839 Z M 324358 951839 M 324358 919074 L 324358 910793 0 910793 0 919074 324358 919074 Z M 324358 919074 M 324358 902513 L 324358 869760 0 869760 0 902513 324358 902513 Z M 324358 902513 M 324358 861479 L 324358 836994 0 836994 0 861479 324358 861479 Z M 324358 861479 M 324358 828714 L 324358 820433 0 820433 0 828714 324358 828714 Z M 324358 828714 M 324358 804241 L 324358 779399 0 779399 0 804241 324358 804241 Z M 324358 804241 M 324358 771475 L 324358 754914 0 754914 0 771475 324358 771475 Z M 324358 771475 M 324358 738353 L 324358 730441 0 730441 0 738353 324358 738353 Z M 324358 738353 M 324358 713880 L 324358 705599 0 705599 0 713880 324358 713880 Z M 324358 713880 M 324358 697674 L 324358 681114 0 681114 0 697674 324358 697674 Z M 324358 697674 M 324358 648360 L 324358 640080 0 640080 0 648360 324358 648360 Z M 324358 648360 M 324358 623519 L 324358 599034 0 599034 0 623519 324358 623519 Z M 324358 623519 M 324358 590754 L 324358 574561 0 574561 0 590754 324358 590754 Z M 324358 590754 M 324358 558000 L 324358 549720 0 549720 0 558000 324358 558000 Z M 324358 558000 M 324358 533515 L 324358 525234 0 525234 0 533515 324358 533515 Z M 324358 533515 M 324358 492481 L 324358 475920 0 475920 0 492481 324358 492481 Z M 324358 492481 M 324358 467640 L 324358 451434 0 451434 0 467640 324358 467640 Z M 324358 467640 M 324358 434873 L 324358 410400 0 410400 0 434873 324358 434873 Z M 324358 434873 M 324358 393840 L 324358 385915 0 385915 0 393840 324358 393840 Z M 324358 393840 M 324358 377635 L 324358 361074 0 361074 0 377635 324358 377635 Z M 324358 377635 M 324358 352794 L 324358 328321 0 328321 0 352794 324358 352794 Z M 324358 352794 M 324358 311760 L 324358 303835 0 303835 0 311760 324358 311760 Z M 324358 311760 M 324358 287274 L 324358 278994 0 278994 0 287274 324358 287274 Z M 324358 287274 M 324358 270714 L 324358 262801 0 262801 0 270714 324358 270714 Z M 324358 270714 M 324358 237960 L 324358 221755 0 221755 0 237960 324358 237960 Z M 324358 237960 M 324358 196913 L 324358 180721 0 180721 0 196913 324358 196913 Z M 324358 196913 M 324358 164160 L 324358 155880 0 155880 0 164160 324358 164160 Z M 324358 164160 M 324358 147955 L 324358 123114 0 123114 0 147955 324358 147955 Z M 324358 147955 M 324358 106921 L 324358 90361 0 90361 0 106921 324358 106921 Z M 324358 106921 M 324358 65875 L 324358 41034 0 41034 0 65875 324358 65875 Z M 324358 65875 M 324358 33122 L 324358 24841 0 24841 0 33122 324358 33122 Z M 324358 33122 M 324358 16561 L 324358 0 0 0 0 16561 324358 16561 Z M 324358 16561 M 324358 0 L 0 0 324358 0 Z M 324358 0 M 324358 0 L 0 0 324358 0 Z M 324358 0 M 324358 0 L 0 0 324358 0 Z M 324358 0 N"><draw:equation draw:name="f0" draw:formula="logwidth"/><draw:equation draw:name="f1" draw:formula="logheight"/></draw:enhanced-geometry></draw:custom-shape></text:p></table:table-cell><table:table-cell table:style-name="Tabla1.A1" office:value-type="string"><text:p text:style-name="P40" loext:marker-style-name="T2"/></table:table-cell></table:table-row></table:table></draw:text-box></draw:frame></text:p>
        <text:p text:style-name="P99" loext:marker-style-name="T24"><text:span text:style-name="T7">E</text:span><text:span text:style-name="T8">n </text:span><text:span text:style-name="T7">us</text:span><text:span text:style-name="T10">o <text:s/></text:span><text:span text:style-name="T7">d</text:span><text:span text:style-name="T11">e </text:span><text:span text:style-name="T7">la</text:span><text:span text:style-name="T12">s <text:s/></text:span><text:span text:style-name="T7">atribucione</text:span><text:span text:style-name="T8">s </text:span><text:span text:style-name="T7">qu</text:span><text:span text:style-name="T11">e </text:span><text:span text:style-name="T7">m</text:span><text:span text:style-name="T11">e </text:span><text:span text:style-name="T7">confier</text:span><text:span text:style-name="T11">e </text:span><text:span text:style-name="T7">e</text:span><text:span text:style-name="T8">l </text:span><text:span text:style-name="T7">artícul</text:span><text:span text:style-name="T10">o <text:s/></text:span><text:span text:style-name="T7">21.1.c</text:span><text:span text:style-name="T11">) </text:span><text:span text:style-name="T7">Le</text:span><text:span text:style-name="T8">y </text:span><text:span text:style-name="T7">7/1985</text:span><text:span text:style-name="T10">, <text:s/></text:span><text:span text:style-name="T7">d</text:span><text:span text:style-name="T10">e <text:s/></text:span><text:span text:style-name="T8">2 </text:span><text:span text:style-name="T7">d</text:span><text:span text:style-name="T11">e </text:span><text:span text:style-name="T7">abril,</text:span><text:span text:style-name="T23"> </text:span><text:line-break loext:clear="all"/><text:span text:style-name="T7">Reguladora de las Bases del Régimen Local, en orden a convocar y presidir las sesiones de la Junta de</text:span><text:span text:style-name="T23"> </text:span><text:span text:style-name="T7">Gobierno Local, y en cumplimiento de lo preceptuado en los artículos 87 y siguientes de la Ley 7/2015,</text:span><text:span text:style-name="T23"> </text:span></text:p>
        <text:p text:style-name="P102" loext:marker-style-name="T24"><text:span text:style-name="T7">de 1 de abril, de los municipio</text:span><text:span text:style-name="T8">s </text:span><text:span text:style-name="T7">de Canarias y artículos 69, 106 y disposición transitoria única del</text:span><text:span text:style-name="T23"> </text:span><text:line-break loext:clear="all"/><text:span text:style-name="T7">Reglamento Orgánico Municipal, </text:span><text:span text:style-name="T6">HE RESUELTO:</text:span><text:span text:style-name="T23"> </text:span></text:p>
        <text:p text:style-name="P100" loext:marker-style-name="T24"><text:span text:style-name="T7">Convoca</text:span><text:span text:style-name="T14">r </text:span><text:span text:style-name="T6">sesión de Junta de Gobierno Local Ordinari</text:span><text:span text:style-name="T15">a <text:s/></text:span><text:span text:style-name="T7">de este Ayuntamiento que tendrá</text:span><text:span text:style-name="T23"> </text:span><text:line-break loext:clear="all"/><text:span text:style-name="T7">lugar en Casas Consistoriales de Mogán de este Ilustre Ayuntamiento de Mogán, el día</text:span><text:span text:style-name="T16"> </text:span><text:span text:style-name="T6">29/10/2024 </text:span><text:span text:style-name="T7">a las</text:span><text:span text:style-name="T23"> </text:span></text:p>
        <text:p text:style-name="P102" loext:marker-style-name="T24"><text:span text:style-name="T6">12:00:00</text:span><text:span text:style-name="T7">, en </text:span><text:span text:style-name="T6">primera convocatoria</text:span><text:span text:style-name="T7">, y en caso de no haber cuórum suficiente, se celebrará </text:span><text:span text:style-name="T6">en segunda</text:span><text:span text:style-name="T23"> </text:span><text:span text:style-name="T6">convocatori</text:span><text:span text:style-name="T9">a </text:span><text:span text:style-name="T6">un</text:span><text:span text:style-name="T9">a </text:span><text:span text:style-name="T6">hor</text:span><text:span text:style-name="T9">a </text:span><text:span text:style-name="T6">má</text:span><text:span text:style-name="T13">s <text:s/></text:span><text:span text:style-name="T6">tarde</text:span><text:span text:style-name="T8">, </text:span><text:span text:style-name="T7">d</text:span><text:span text:style-name="T11">e </text:span><text:span text:style-name="T7">conformida</text:span><text:span text:style-name="T11">d </text:span><text:span text:style-name="T7">co</text:span><text:span text:style-name="T10">n <text:s/></text:span><text:span text:style-name="T7">l</text:span><text:span text:style-name="T10">o <text:s/></text:span><text:span text:style-name="T7">establecid</text:span><text:span text:style-name="T10">o <text:s/></text:span><text:span text:style-name="T7">e</text:span><text:span text:style-name="T11">n </text:span><text:span text:style-name="T7">e</text:span><text:span text:style-name="T8">l </text:span><text:span text:style-name="T7">artícul</text:span><text:span text:style-name="T11">o </text:span><text:span text:style-name="T7">113.1.c</text:span><text:span text:style-name="T11">) </text:span><text:span text:style-name="T7">del</text:span><text:span text:style-name="T23"> </text:span><text:line-break loext:clear="all"/><text:span text:style-name="T7">Reglamento de Organización, Funcionamiento y Régimen Jurídico de las Entidades Locales, aprobado</text:span><text:span text:style-name="T23"> </text:span></text:p>
        <text:p text:style-name="P58" loext:marker-style-name="T24"><text:span text:style-name="T7">por Real Decreto número 2568/1986, de 28 de noviembre, para tratar los siguientes asuntos:</text:span><text:span text:style-name="T23"> </text:span></text:p>
        <text:p text:style-name="P59" loext:marker-style-name="T24"><text:span text:style-name="T17">ORDEN DEL DÍA</text:span><text:span text:style-name="T23"> </text:span></text:p>
        <text:p text:style-name="P45" loext:marker-style-name="T2"/>
        <text:p text:style-name="P45" loext:marker-style-name="T2"><draw:frame draw:style-name="fr1" draw:name="Marco2" text:anchor-type="paragraph" svg:x="2.081cm" svg:y="-0.116cm" svg:width="13.686cm" draw:z-index="17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" loext:marker-style-name="T24"><text:span text:style-name="T6">PUNTO</text:span><text:span text:style-name="T26"> </text:span></text:p></table:table-cell><table:table-cell table:style-name="Tabla2.A1" office:value-type="string"><text:p text:style-name="P3" loext:marker-style-name="T24"><text:span text:style-name="T6">DESCRIPCIÓN</text:span><text:span text:style-name="T26"> </text:span></text:p></table:table-cell></table:table-row><table:table-row table:style-name="Tabla2.2"><table:table-cell table:style-name="Tabla2.A1" office:value-type="string"><text:p text:style-name="P4" loext:marker-style-name="T24"><text:span text:style-name="T7">1</text:span><text:span text:style-name="T26"> </text:span></text:p></table:table-cell><table:table-cell table:style-name="Tabla2.A1" office:value-type="string"><text:p text:style-name="P5" loext:marker-style-name="T24"><text:span text:style-name="T7">Aprobación, si procede del borrador del acta de la sesión anterior. <text:s/></text:span></text:p></table:table-cell></table:table-row><table:table-row table:style-name="Tabla2.3"><table:table-cell table:style-name="Tabla2.A1" office:value-type="string"><text:p text:style-name="P11" loext:marker-style-name="T24"><text:span text:style-name="T7">2</text:span><text:span text:style-name="T26"> </text:span></text:p></table:table-cell><table:table-cell table:style-name="Tabla2.A1" office:value-type="string"><text:p text:style-name="P14" loext:marker-style-name="T24"><text:span text:style-name="T7">Expte.</text:span><text:span text:style-name="T10">: <text:s/></text:span><text:span text:style-name="T7">14766/2024</text:span><text:span text:style-name="T8">. </text:span><text:span text:style-name="T7">Abon</text:span><text:span text:style-name="T10">o <text:s/></text:span><text:span text:style-name="T7">Servicio</text:span><text:span text:style-name="T12">s <text:s/></text:span><text:span text:style-name="T7">Extraordinarios</text:span><text:span text:style-name="T10">, <text:s/></text:span><text:span text:style-name="T7">de</text:span><text:span text:style-name="T12">l <text:s/></text:span><text:span text:style-name="T7">funcionari</text:span><text:span text:style-name="T8">o </text:span><text:span text:style-name="T7">************</text:span><text:span text:style-name="T26"> </text:span></text:p><text:p text:style-name="P22" loext:marker-style-name="T24"><text:span text:style-name="T7">******** (Septiembre). <text:s/></text:span></text:p></table:table-cell></table:table-row><table:table-row table:style-name="Tabla2.4"><table:table-cell table:style-name="Tabla2.A1" office:value-type="string"><text:p text:style-name="P12" loext:marker-style-name="T24"><text:span text:style-name="T7">3</text:span><text:span text:style-name="T26"> </text:span></text:p></table:table-cell><table:table-cell table:style-name="Tabla2.A1" office:value-type="string"><text:p text:style-name="P16" loext:marker-style-name="T24"><text:span text:style-name="T7">Expte.: 14766/2024. Abono Servicios Extraordinarios , del funcionario *********************</text:span><text:span text:style-name="T26"> </text:span></text:p><text:p text:style-name="P23" loext:marker-style-name="T24"><text:span text:style-name="T7">************* (Septiembre). <text:s/></text:span></text:p></table:table-cell></table:table-row><table:table-row table:style-name="Tabla2.3"><table:table-cell table:style-name="Tabla2.A1" office:value-type="string"><text:p text:style-name="P12" loext:marker-style-name="T24"><text:span text:style-name="T7">4</text:span><text:span text:style-name="T26"> </text:span></text:p></table:table-cell><table:table-cell table:style-name="Tabla2.A1" office:value-type="string"><text:p text:style-name="P17" loext:marker-style-name="T24"><text:span text:style-name="T7">Expte.: 14766/2024. Servicios Extraordinarios, del funcionario *****************************</text:span><text:span text:style-name="T26"> </text:span></text:p><text:p text:style-name="P24" loext:marker-style-name="T24"><text:span text:style-name="T7">*********** (Septiembre). <text:s/></text:span></text:p></table:table-cell></table:table-row><table:table-row table:style-name="Tabla2.4"><table:table-cell table:style-name="Tabla2.A1" office:value-type="string"><text:p text:style-name="P13" loext:marker-style-name="T24"><text:span text:style-name="T7">5</text:span><text:span text:style-name="T26"> </text:span></text:p></table:table-cell><table:table-cell table:style-name="Tabla2.A1" office:value-type="string"><text:p text:style-name="P18" loext:marker-style-name="T24"><text:span text:style-name="T7">Expte.: 14766/2024. Abono Servicios Extraordinarios, de funcionario *********************</text:span><text:span text:style-name="T26"> </text:span></text:p><text:p text:style-name="P23" loext:marker-style-name="T24"><text:span text:style-name="T7">*********** (Septiembre). <text:s/></text:span></text:p></table:table-cell></table:table-row><table:table-row table:style-name="Tabla2.3"><table:table-cell table:style-name="Tabla2.A1" office:value-type="string"><text:p text:style-name="P13" loext:marker-style-name="T24"><text:span text:style-name="T7">6</text:span><text:span text:style-name="T26"> </text:span></text:p></table:table-cell><table:table-cell table:style-name="Tabla2.A1" office:value-type="string"><text:p text:style-name="P15" loext:marker-style-name="T24"><text:span text:style-name="T7">Expte.</text:span><text:span text:style-name="T10">: <text:s/></text:span><text:span text:style-name="T7">14766/2024</text:span><text:span text:style-name="T8">. </text:span><text:span text:style-name="T7">Abon</text:span><text:span text:style-name="T10">o <text:s/></text:span><text:span text:style-name="T7">Servicio</text:span><text:span text:style-name="T12">s <text:s/></text:span><text:span text:style-name="T7">Extraordinarios</text:span><text:span text:style-name="T10">, <text:s/></text:span><text:span text:style-name="T7">de</text:span><text:span text:style-name="T8">l </text:span><text:span text:style-name="T7">funcionari</text:span><text:span text:style-name="T10">o <text:s/></text:span><text:span text:style-name="T7">************</text:span><text:span text:style-name="T26"> </text:span></text:p><text:p text:style-name="P22" loext:marker-style-name="T24"><text:span text:style-name="T7">********** (Septiembre). <text:s/></text:span></text:p></table:table-cell></table:table-row><table:table-row table:style-name="Tabla2.4"><table:table-cell table:style-name="Tabla2.A1" office:value-type="string"><text:p text:style-name="P12" loext:marker-style-name="T24"><text:span text:style-name="T7">7</text:span><text:span text:style-name="T26"> </text:span></text:p></table:table-cell><table:table-cell table:style-name="Tabla2.A1" office:value-type="string"><text:p text:style-name="P19" loext:marker-style-name="T24"><text:span text:style-name="T7">Expte.: 14766/2024. Abono Servicios Extraordinarios, del funcionario *******************</text:span><text:span text:style-name="T26"> </text:span></text:p><text:p text:style-name="P25" loext:marker-style-name="T24"><text:span text:style-name="T7">************ (Septiembre). <text:s/></text:span></text:p></table:table-cell></table:table-row><table:table-row table:style-name="Tabla2.3"><table:table-cell table:style-name="Tabla2.A1" office:value-type="string"><text:p text:style-name="P12" loext:marker-style-name="T24"><text:span text:style-name="T7">8</text:span><text:span text:style-name="T26"> </text:span></text:p></table:table-cell><table:table-cell table:style-name="Tabla2.A1" office:value-type="string"><text:p text:style-name="P20" loext:marker-style-name="T24"><text:span text:style-name="T7">Expte.: 14766/2024. Abono Servicios Extraordinarios, del funcionario ******************</text:span><text:span text:style-name="T26"> </text:span></text:p><text:p text:style-name="P22" loext:marker-style-name="T24"><text:span text:style-name="T7">********* (Septiembre). <text:s/></text:span></text:p></table:table-cell></table:table-row><table:table-row table:style-name="Tabla2.10"><table:table-cell table:style-name="Tabla2.A1" office:value-type="string"><text:p text:style-name="P12" loext:marker-style-name="T24"><text:span text:style-name="T7">9</text:span><text:span text:style-name="T26"> </text:span></text:p></table:table-cell><table:table-cell table:style-name="Tabla2.A1" office:value-type="string"><text:p text:style-name="P19" loext:marker-style-name="T24"><text:span text:style-name="T7">Expte.: 14766/2024. Abono Servicios Extraordinarios, del funcionario *******************</text:span><text:span text:style-name="T26"> </text:span></text:p><text:p text:style-name="P23" loext:marker-style-name="T24"><text:span text:style-name="T7">********** (Septiembre). <text:s/></text:span></text:p></table:table-cell></table:table-row><table:table-row table:style-name="Tabla2.1"><table:table-cell table:style-name="Tabla2.A1" office:value-type="string"><text:p text:style-name="P7" loext:marker-style-name="T24"><text:span text:style-name="T7">10</text:span><text:span text:style-name="T26"> </text:span></text:p></table:table-cell><table:table-cell table:style-name="Tabla2.A1" office:value-type="string"><text:p text:style-name="P6" loext:marker-style-name="T24"><text:span text:style-name="T7">Expte. 15854/2024. Aprobación de facturas y reconocimiento de obligaciones <text:s/></text:span></text:p></table:table-cell></table:table-row><table:table-row table:style-name="Tabla2.12"><table:table-cell table:style-name="Tabla2.A1" office:value-type="string"><text:p text:style-name="P28" loext:marker-style-name="T24"><text:span text:style-name="T7">11</text:span><text:span text:style-name="T26"> </text:span></text:p></table:table-cell><table:table-cell table:style-name="Tabla2.A1" office:value-type="string"><text:p text:style-name="P29" loext:marker-style-name="T24"><text:span text:style-name="T7">Expte</text:span><text:span text:style-name="T12">. <text:s/></text:span><text:span text:style-name="T7">14260/2024.</text:span><text:span text:style-name="T10">- <text:s/></text:span><text:span text:style-name="T7">Propuest</text:span><text:span text:style-name="T10">a <text:s/></text:span><text:span text:style-name="T7">par</text:span><text:span text:style-name="T10">a <text:s/></text:span><text:span text:style-name="T7">Otorga</text:span><text:span text:style-name="T10">r <text:s/>a <text:s/></text:span><text:span text:style-name="T7">Do</text:span><text:span text:style-name="T8">n </text:span><text:span text:style-name="T7">**************</text:span><text:span text:style-name="T11">, </text:span><text:span text:style-name="T7">en</text:span><text:span text:style-name="T26"> </text:span></text:p><text:p text:style-name="P21" loext:marker-style-name="T24"><text:span text:style-name="T7">representación de Don ************** la licencia de obra mayor para la ejecución</text:span><text:span text:style-name="T26"> </text:span></text:p><text:p text:style-name="P32" loext:marker-style-name="T24"><text:span text:style-name="T7">del Proyecto denominado demolició</text:span><text:span text:style-name="T11">n </text:span><text:span text:style-name="T7">d</text:span><text:span text:style-name="T11">e </text:span><text:span text:style-name="T7">edificació</text:span><text:span text:style-name="T10">n <text:s/></text:span><text:span text:style-name="T7">existent</text:span><text:span text:style-name="T10">e <text:s/></text:span><text:span text:style-name="T12">y <text:s/></text:span><text:span text:style-name="T7">construcció</text:span><text:span text:style-name="T8">n </text:span><text:span text:style-name="T7">de</text:span><text:span text:style-name="T26"> </text:span><text:line-break loext:clear="all"/><text:span text:style-name="T7">edificio de 5 viviendas, 1 local comercial y 5 trasteros, sito en C/ Viera y Clavijo nº 28.</text:span><text:span text:style-name="T26"> </text:span><text:span text:style-name="T7">Arguineguin, en este Término Municipal de Mogán. <text:s/></text:span></text:p></table:table-cell></table:table-row><table:table-row table:style-name="Tabla2.3"><table:table-cell table:style-name="Tabla2.A1" office:value-type="string"><text:p text:style-name="P27" loext:marker-style-name="T24"><text:span text:style-name="T7">12</text:span><text:span text:style-name="T26"> </text:span></text:p></table:table-cell><table:table-cell table:style-name="Tabla2.A1" office:value-type="string"><text:p text:style-name="P26" loext:marker-style-name="T24"><text:span text:style-name="T7">Expte: 9810/2023 Resolución de justificación total de la subvención en concurrencia</text:span><text:span text:style-name="T26"> </text:span></text:p><text:p text:style-name="P30" loext:marker-style-name="T24"><text:span text:style-name="T7">competitiva, destinada a los estudiantes del municipio de Mogán año 2023/24 <text:s/></text:span></text:p></table:table-cell></table:table-row><table:table-row table:style-name="Tabla2.4"><table:table-cell table:style-name="Tabla2.A1" office:value-type="string"><text:p text:style-name="P31" loext:marker-style-name="T24"><text:span text:style-name="T7">13</text:span><text:span text:style-name="T26"> </text:span></text:p></table:table-cell><table:table-cell table:style-name="Tabla2.A1" office:value-type="string"><text:p text:style-name="P29" loext:marker-style-name="T24"><text:span text:style-name="T7">Expte.: 740/2024. Propuesta aprobar Pliegos, gasto, etc..., para la contratación del</text:span><text:span text:style-name="T26"> </text:span></text:p><text:p text:style-name="P33" loext:marker-style-name="T24"><text:span text:style-name="T7">Suministro de Materiales Diversos de Ferretería para el Ayuntamiento de Mogán. <text:s/></text:span></text:p></table:table-cell></table:table-row><table:table-row table:style-name="Tabla2.1"><table:table-cell table:style-name="Tabla2.A1" office:value-type="string"><text:p text:style-name="P7" loext:marker-style-name="T24"><text:span text:style-name="T7">14</text:span><text:span text:style-name="T26"> </text:span></text:p></table:table-cell><table:table-cell table:style-name="Tabla2.A1" office:value-type="string"><text:p text:style-name="P6" loext:marker-style-name="T24"><text:span text:style-name="T7">Asuntos de urgencia. <text:s/></text:span></text:p></table:table-cell></table:table-row></table:table></draw:text-box></draw:frame></text:p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9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50" loext:marker-style-name="T2"/>
        <text:p text:style-name="P41" loext:marker-style-name="T1"/>
        <text:p text:style-name="P41" loext:marker-style-name="T1"><draw:frame draw:style-name="fr1" draw:name="Marco3" text:anchor-type="paragraph" svg:x="0.108cm" svg:y="-0.018cm" svg:width="17.84cm" draw:z-index="18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8" loext:marker-style-name="T24"><draw:custom-shape text:anchor-type="char" draw:z-index="1" draw:name="Freeform 2" draw:style-name="gr5" draw:text-style-name="P104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4" draw:name="Freeform 5" draw:style-name="gr6" draw:text-style-name="P104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3.A1" office:value-type="string"><text:p text:style-name="P9" loext:marker-style-name="T24"><draw:custom-shape text:anchor-type="char" draw:z-index="3" draw:name="Freeform 4" draw:style-name="gr7" draw:text-style-name="P104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3.A1" office:value-type="string"><text:p text:style-name="P10" loext:marker-style-name="T24"><text:span text:style-name="T19">Fecha/hora:</text:span><text:span text:style-name="T25"> </text:span></text:p></table:table-cell></table:table-row><table:table-row table:style-name="Tabla3.2"><table:table-cell table:style-name="Tabla3.A1" office:value-type="string"><text:p text:style-name="P34" loext:marker-style-name="T24"><draw:custom-shape text:anchor-type="char" draw:z-index="2" draw:name="Freeform 3" draw:style-name="gr8" draw:text-style-name="P104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35" loext:marker-style-name="T24"><text:span text:style-name="T20">DAVID CHAO CASTRO</text:span><text:span text:style-name="T27"> </text:span></text:p></table:table-cell><table:table-cell table:style-name="Tabla3.A1" office:value-type="string"><text:p text:style-name="P36" loext:marker-style-name="T24"><text:span text:style-name="T20">Alcaldesa-Presidenta</text:span><text:span text:style-name="T27"> </text:span></text:p><text:p text:style-name="P37" loext:marker-style-name="T24"><text:span text:style-name="T20">Secretario General Accidental</text:span><text:span text:style-name="T27"> </text:span></text:p></table:table-cell><table:table-cell table:style-name="Tabla3.A1" office:value-type="string"><text:p text:style-name="P38" loext:marker-style-name="T24"><text:span text:style-name="T20">28/10/2024 11:45</text:span><text:span text:style-name="T27"> </text:span></text:p><text:p text:style-name="P39" loext:marker-style-name="T24"><text:span text:style-name="T20">28/10/2024 11:51</text:span><text:span text:style-name="T27"> </text:span></text:p></table:table-cell></table:table-row></table:table></draw:text-box></draw:frame></text:p>
      </text:section>
      <text:section text:style-name="Sect2" text:name="Sección2">
        <text:p text:style-name="P43" loext:marker-style-name="T1"/>
        <text:p text:style-name="P42" loext:marker-style-name="T1"><draw:frame draw:style-name="fr1" draw:name="Marco4" text:anchor-type="paragraph" svg:x="0.108cm" svg:y="0.175cm" svg:width="1.647cm" draw:z-index="19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4.2"><table:table-cell table:style-name="Tabla4.A1" office:value-type="string"><text:p text:style-name="P40" loext:marker-style-name="T2"/></table:table-cell><table:table-cell table:style-name="Tabla4.A1" table:number-rows-spanned="2" office:value-type="string"><text:p text:style-name="P40" loext:marker-style-name="T2"/></table:table-cell></table:table-row><table:table-row table:style-name="Tabla4.3"><table:table-cell table:style-name="Tabla4.A1" office:value-type="string"><text:p text:style-name="P40" loext:marker-style-name="T2"/></table:table-cell><table:covered-table-cell table:style-name="Tabla4.B3"/></table:table-row><table:table-row table:style-name="Tabla4.4"><table:table-cell table:style-name="Tabla4.A1" office:value-type="string"><text:p text:style-name="P40" loext:marker-style-name="T2"><draw:custom-shape text:anchor-type="char" draw:z-index="20" draw:name="Freeform 6" draw:style-name="gr1" draw:text-style-name="P103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8998 0 3158998 0 3175559 324358 3175559 Z M 324358 3175559 M 324358 3150718 L 324358 3142793 0 3142793 0 3150718 324358 3150718 Z M 324358 3150718 M 324358 3126232 L 324358 3117952 0 3117952 0 3126232 324358 3126232 Z M 324358 3126232 M 324358 3085198 L 324358 3068993 0 3068993 0 3085198 324358 3085198 Z M 324358 3085198 M 324358 3060713 L 324358 3044152 0 3044152 0 3060713 324358 3060713 Z M 324358 3060713 M 324358 3035872 L 324358 3003119 0 3003119 0 3035872 324358 3035872 Z M 324358 3035872 M 324358 2994838 L 324358 2986913 0 2986913 0 2994838 324358 2994838 Z M 324358 2994838 M 324358 2978633 L 324358 2954160 0 2954160 0 2978633 324358 2978633 Z M 324358 2978633 M 324358 2945879 L 324358 2913114 0 2913114 0 2945879 324358 2945879 Z M 324358 2945879 M 324358 2904833 L 324358 2888272 0 2888272 0 2904833 324358 2904833 Z M 324358 2904833 M 324358 2879992 L 324358 2863800 0 2863800 0 2879992 324358 2879992 Z M 324358 2879992 M 324358 2847239 L 324358 2831033 0 2831033 0 2847239 324358 2847239 Z M 324358 2847239 M 324358 2814473 L 324358 2806192 0 2806192 0 2814473 324358 2814473 Z M 324358 2814473 M 324358 2773439 L 324358 2765159 0 2765159 0 2773439 324358 2773439 Z M 324358 2773439 M 324358 2757234 L 324358 2740673 0 2740673 0 2757234 324358 2757234 Z M 324358 2757234 M 324358 2724112 L 324358 2699639 0 2699639 0 2724112 324358 2724112 Z M 324358 2724112 M 324358 2691359 L 324358 2683078 0 2683078 0 2691359 324358 2691359 Z M 324358 2691359 M 324358 2675154 L 324358 2658593 0 2658593 0 2675154 324358 2675154 Z M 324358 2675154 M 324358 2634120 L 324358 2625840 0 2625840 0 2634120 324358 2634120 Z M 324358 2634120 M 324358 2617559 L 324358 2584793 0 2584793 0 2617559 324358 2617559 Z M 324358 2617559 M 324358 2576513 L 324358 2552040 0 2552040 0 2576513 324358 2576513 Z M 324358 2576513 M 324358 2543759 L 324358 2535479 0 2535479 0 2543759 324358 2543759 Z M 324358 2543759 M 324358 2519274 L 324358 2510994 0 2510994 0 2519274 324358 2519274 Z M 324358 2519274 M 324358 2502713 L 324358 2486521 0 2486521 0 2502713 324358 2502713 Z M 324358 2502713 M 324358 2453399 L 324358 2445474 0 2445474 0 2453399 324358 2453399 Z M 324358 2453399 M 324358 2428913 L 324358 2420633 0 2420633 0 2428913 324358 2428913 Z M 324358 2428913 M 324358 2412353 L 324358 2396160 0 2396160 0 2412353 324358 2412353 Z M 324358 2412353 M 324358 2363394 L 324358 2338553 0 2338553 0 2363394 324358 2363394 Z M 324358 2363394 M 324358 2322360 L 324358 2314080 0 2314080 0 2322360 324358 2322360 Z M 324358 2322360 M 324358 2305799 L 324358 2289594 0 2289594 0 2305799 324358 2305799 Z M 324358 2305799 M 324358 2273034 L 324358 2264753 0 2264753 0 2273034 324358 2273034 Z M 324358 2273034 M 324358 2248561 L 324358 2223719 0 2223719 0 2248561 324358 2248561 Z M 324358 2248561 M 324358 2215794 L 324358 2199234 0 2199234 0 2215794 324358 2215794 Z M 324358 2215794 M 324358 2182673 L 324358 2174761 0 2174761 0 2182673 324358 2182673 Z M 324358 2182673 M 324358 2141639 L 324358 2133715 0 2133715 0 2141639 324358 2141639 Z M 324358 2141639 M 324358 2117154 L 324358 2100593 0 2100593 0 2117154 324358 2117154 Z M 324358 2117154 M 324358 2092681 L 324358 2084401 0 2084401 0 2092681 324358 2092681 Z M 324358 2092681 M 324358 2067484 L 324358 2042998 0 2042998 0 2067484 324358 2067484 Z M 324358 2067484 M 324358 2026437 L 324358 2010232 0 2010232 0 2026437 324358 2026437 Z M 324358 2026437 M 324358 2001952 L 324358 1993672 0 1993672 0 2001952 324358 2001952 Z M 324358 2001952 M 324358 1960918 L 324358 1952638 0 1952638 0 1960918 324358 1960918 Z M 324358 1960918 M 324358 1944358 L 324358 1928152 0 1928152 0 1944358 324358 1944358 Z M 324358 1944358 M 324358 1911591 L 324358 1903679 0 1903679 0 1911591 324358 1911591 Z M 324358 1911591 M 324358 1887118 L 324358 1862633 0 1862633 0 1887118 324358 1887118 Z M 324358 1887118 M 324358 1854353 L 324358 1837792 0 1837792 0 1854353 324358 1854353 Z M 324358 1854353 M 324358 1821599 L 324358 1813319 0 1813319 0 1821599 324358 1821599 Z M 324358 1821599 M 324358 1796758 L 324358 1788478 0 1788478 0 1796758 324358 1796758 Z M 324358 1796758 M 324358 1755712 L 324358 1739519 0 1739519 0 1755712 324358 1755712 Z M 324358 1755712 M 324358 1731239 L 324358 1722958 0 1722958 0 1731239 324358 1731239 Z M 324358 1731239 M 324358 1706753 L 324358 1698473 0 1698473 0 1706753 324358 1706753 Z M 324358 1706753 M 324358 1690192 L 324358 1673631 0 1673631 0 1690192 324358 1690192 Z M 324358 1690192 M 324358 1640878 L 324358 1632598 0 1632598 0 1640878 324358 1640878 Z M 324358 1640878 M 324358 1599832 L 324358 1591920 0 1591920 0 1599832 324358 1599832 Z M 324358 1599832 M 324358 1575359 L 324358 1558798 0 1558798 0 1575359 324358 1575359 Z M 324358 1575359 M 324358 1550873 L 324358 1542593 0 1542593 0 1550873 324358 1550873 Z M 324358 1550873 M 324358 1526032 L 324358 1517752 0 1517752 0 1526032 324358 1526032 Z M 324358 1526032 M 324358 1509840 L 324358 1493279 0 1493279 0 1509840 324358 1509840 Z M 324358 1509840 M 324358 1460513 L 324358 1452232 0 1452232 0 1460513 324358 1460513 Z M 324358 1460513 M 324358 1436040 L 324358 1411199 0 1411199 0 1436040 324358 1436040 Z M 324358 1436040 M 324358 1402918 L 324358 1386713 0 1386713 0 1402918 324358 1402918 Z M 324358 1402918 M 324358 1370153 L 324358 1345680 0 1345680 0 1370153 324358 1370153 Z M 324358 1370153 M 324358 1337399 L 324358 1320839 0 1320839 0 1337399 324358 1337399 Z M 324358 1337399 M 324358 1312914 L 324358 1288072 0 1288072 0 1312914 324358 1312914 Z M 324358 1312914 M 324358 1280161 L 324358 1271880 0 1271880 0 1280161 324358 1280161 Z M 324358 1280161 M 324358 1263600 L 324358 1247039 0 1247039 0 1263600 324358 1263600 Z M 324358 1263600 M 324358 1230833 L 324358 1222553 0 1222553 0 1230833 324358 1230833 Z M 324358 1230833 M 324358 1189799 L 324358 1181519 0 1181519 0 1189799 324358 1189799 Z M 324358 1189799 M 324358 1173239 L 324358 1148753 0 1148753 0 1173239 324358 1173239 Z M 324358 1173239 M 324358 1140473 L 324358 1107720 0 1107720 0 1140473 324358 1140473 Z M 324358 1140473 M 324358 1099439 L 324358 1091159 0 1091159 0 1099439 324358 1099439 Z M 324358 1099439 M 324358 1074954 L 324358 1066674 0 1066674 0 1074954 324358 1074954 Z M 324358 1074954 M 324358 1050113 L 324358 1017359 0 1017359 0 1050113 324358 1050113 Z M 324358 1050113 M 324358 1009079 L 324358 1001154 0 1001154 0 1009079 324358 1009079 Z M 324358 1009079 M 324358 984593 L 324358 976312 0 976312 0 984593 324358 984593 Z M 324358 984593 M 324358 951839 L 324358 935279 0 935279 0 951839 324358 951839 Z M 324358 951839 M 324358 919074 L 324358 910793 0 910793 0 919074 324358 919074 Z M 324358 919074 M 324358 902513 L 324358 869760 0 869760 0 902513 324358 902513 Z M 324358 902513 M 324358 861479 L 324358 836994 0 836994 0 861479 324358 861479 Z M 324358 861479 M 324358 828714 L 324358 820433 0 820433 0 828714 324358 828714 Z M 324358 828714 M 324358 804241 L 324358 779399 0 779399 0 804241 324358 804241 Z M 324358 804241 M 324358 771475 L 324358 754914 0 754914 0 771475 324358 771475 Z M 324358 771475 M 324358 738353 L 324358 730441 0 730441 0 738353 324358 738353 Z M 324358 738353 M 324358 713880 L 324358 705599 0 705599 0 713880 324358 713880 Z M 324358 713880 M 324358 697674 L 324358 681114 0 681114 0 697674 324358 697674 Z M 324358 697674 M 324358 648360 L 324358 640080 0 640080 0 648360 324358 648360 Z M 324358 648360 M 324358 623519 L 324358 599034 0 599034 0 623519 324358 623519 Z M 324358 623519 M 324358 590754 L 324358 574561 0 574561 0 590754 324358 590754 Z M 324358 590754 M 324358 558000 L 324358 549720 0 549720 0 558000 324358 558000 Z M 324358 558000 M 324358 533515 L 324358 525234 0 525234 0 533515 324358 533515 Z M 324358 533515 M 324358 492481 L 324358 475920 0 475920 0 492481 324358 492481 Z M 324358 492481 M 324358 467640 L 324358 451434 0 451434 0 467640 324358 467640 Z M 324358 467640 M 324358 434873 L 324358 410400 0 410400 0 434873 324358 434873 Z M 324358 434873 M 324358 393840 L 324358 385915 0 385915 0 393840 324358 393840 Z M 324358 393840 M 324358 377635 L 324358 361074 0 361074 0 377635 324358 377635 Z M 324358 377635 M 324358 352794 L 324358 328321 0 328321 0 352794 324358 352794 Z M 324358 352794 M 324358 311760 L 324358 303835 0 303835 0 311760 324358 311760 Z M 324358 311760 M 324358 287274 L 324358 278994 0 278994 0 287274 324358 287274 Z M 324358 287274 M 324358 270714 L 324358 262801 0 262801 0 270714 324358 270714 Z M 324358 270714 M 324358 237960 L 324358 221755 0 221755 0 237960 324358 237960 Z M 324358 237960 M 324358 196913 L 324358 180721 0 180721 0 196913 324358 196913 Z M 324358 196913 M 324358 164160 L 324358 155880 0 155880 0 164160 324358 164160 Z M 324358 164160 M 324358 147955 L 324358 123114 0 123114 0 147955 324358 147955 Z M 324358 147955 M 324358 106921 L 324358 90361 0 90361 0 106921 324358 106921 Z M 324358 106921 M 324358 65875 L 324358 41034 0 41034 0 65875 324358 65875 Z M 324358 65875 M 324358 33122 L 324358 24841 0 24841 0 33122 324358 33122 Z M 324358 33122 M 324358 16561 L 324358 0 0 0 0 16561 324358 16561 Z M 324358 16561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5" draw:name="Freeform 7" draw:style-name="gr9" draw:text-style-name="P104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4.A1" office:value-type="string"><text:p text:style-name="P40" loext:marker-style-name="T2"/></table:table-cell></table:table-row></table:table></draw:text-box></draw:frame></text:p>
        <text:p text:style-name="P45" loext:marker-style-name="T2"/>
        <text:p text:style-name="P45" loext:marker-style-name="T2"/>
        <text:p text:style-name="P46" loext:marker-style-name="T2"/>
        <text:p text:style-name="P54" loext:marker-style-name="T24"><text:span text:style-name="T3">Página 2 de 2</text:span><text:span text:style-name="T21"> </text:span></text:p>
        <text:p text:style-name="P101" loext:marker-style-name="T24"><text:span text:style-name="T7">Por la Secretaría General se llevarán a cabo los trámites necesarios para la efectividad de esta</text:span><text:span text:style-name="T23"> </text:span><text:span text:style-name="T7">resolución.</text:span><text:span text:style-name="T23"> </text:span></text:p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45" loext:marker-style-name="T2"/>
        <text:p text:style-name="P51" loext:marker-style-name="T2"/>
        <text:p text:style-name="P41" loext:marker-style-name="T1"/>
        <text:p text:style-name="P41" loext:marker-style-name="T1"><draw:frame draw:style-name="fr1" draw:name="Marco5" text:anchor-type="paragraph" svg:x="0.108cm" svg:y="-0.018cm" svg:width="17.84cm" draw:z-index="21" loext:may-break-between-pages="true"><draw:text-box fo:min-height="0cm"><table:table table:name="Tabla5" table:style-name="Tabla5"><table:table-column table:style-name="Tabla5.A"/><table:table-column table:style-name="Tabla5.B"/><table:table-column table:style-name="Tabla5.C"/><table:table-row table:style-name="Tabla5.1"><table:table-cell table:style-name="Tabla5.A1" office:value-type="string"><text:p text:style-name="P8" loext:marker-style-name="T24"><draw:custom-shape text:anchor-type="char" draw:z-index="8" draw:name="Freeform 10" draw:style-name="gr6" draw:text-style-name="P104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draw:custom-shape text:anchor-type="char" draw:z-index="9" draw:name="Freeform 11" draw:style-name="gr5" draw:text-style-name="P104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5.A1" office:value-type="string"><text:p text:style-name="P9" loext:marker-style-name="T24"><draw:custom-shape text:anchor-type="char" draw:z-index="7" draw:name="Freeform 9" draw:style-name="gr7" draw:text-style-name="P104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5.A1" office:value-type="string"><text:p text:style-name="P10" loext:marker-style-name="T24"><text:span text:style-name="T19">Fecha/hora:</text:span><text:span text:style-name="T25"> </text:span></text:p></table:table-cell></table:table-row><table:table-row table:style-name="Tabla5.2"><table:table-cell table:style-name="Tabla5.A1" office:value-type="string"><text:p text:style-name="P34" loext:marker-style-name="T24"><draw:custom-shape text:anchor-type="char" draw:z-index="6" draw:name="Freeform 8" draw:style-name="gr8" draw:text-style-name="P104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35" loext:marker-style-name="T24"><text:span text:style-name="T20">DAVID CHAO CASTRO</text:span><text:span text:style-name="T27"> </text:span></text:p></table:table-cell><table:table-cell table:style-name="Tabla5.A1" office:value-type="string"><text:p text:style-name="P36" loext:marker-style-name="T24"><text:span text:style-name="T20">Alcaldesa-Presidenta</text:span><text:span text:style-name="T27"> </text:span></text:p><text:p text:style-name="P37" loext:marker-style-name="T24"><text:span text:style-name="T20">Secretario General Accidental</text:span><text:span text:style-name="T27"> </text:span></text:p></table:table-cell><table:table-cell table:style-name="Tabla5.A1" office:value-type="string"><text:p text:style-name="P38" loext:marker-style-name="T24"><text:span text:style-name="T20">28/10/2024 11:45</text:span><text:span text:style-name="T27"> </text:span></text:p><text:p text:style-name="P39" loext:marker-style-name="T24"><text:span text:style-name="T20">28/10/2024 11:51</text:span><text:span text:style-name="T27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 style:font-family-generic="roman" style:font-pitch="variable"/>
    <style:font-face style:name="Liberation Sans Narrow1" svg:font-family="'Liberation Sans Narrow'" style:font-family-generic="system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39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04T10:42:37</meta:creation-date>
    <dc:date>2025-06-04T10:42:37</dc:date>
    <meta:editing-duration>P0D</meta:editing-duration>
    <meta:generator>LibreOffice/7.6.4.1$Windows_X86_64 LibreOffice_project/e19e193f88cd6c0525a17fb7a176ed8e6a3e2aa1</meta:generator>
    <meta:document-statistic meta:table-count="5" meta:image-count="1" meta:object-count="0" meta:page-count="2" meta:paragraph-count="74" meta:word-count="482" meta:character-count="3596" meta:non-whitespace-character-count="3071"/>
    <meta:user-defined meta:name="AppVersion">14.0000</meta:user-defined>
    <meta:template xlink:type="simple" xlink:actuate="onRequest" xlink:title="Normal_Wordconv.dotm" xlink:href=""/>
  </office:meta>
</office:document-meta>
</file>