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0D000000E042604CD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 style:font-family-generic="roman" style:font-pitch="variable"/>
    <style:font-face style:name="Liberation Sans Narrow1" svg:font-family="'Liberation Sans Narrow'" style:font-family-generic="system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2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599cm" fo:keep-together="auto"/>
    </style:style>
    <style:style style:name="Tabla2" style:family="table">
      <style:table-properties style:width="13.686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4cm" fo:keep-together="auto"/>
    </style:style>
    <style:style style:name="Tabla2.3" style:family="table-row">
      <style:table-row-properties style:row-height="0.85cm" fo:keep-together="auto"/>
    </style:style>
    <style:style style:name="Tabla2.12" style:family="table-row">
      <style:table-row-properties style:row-height="0.852cm" fo:keep-together="auto"/>
    </style:style>
    <style:style style:name="Tabla2.14" style:family="table-row">
      <style:table-row-properties style:row-height="1.21cm" fo:keep-together="auto"/>
    </style:style>
    <style:style style:name="Tabla2.16" style:family="table-row">
      <style:table-row-properties style:row-height="0.496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8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8cm"/>
    </style:style>
    <style:style style:name="Tabla3.1" style:family="table-row">
      <style:table-row-properties style:row-height="0.316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2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599cm" fo:keep-together="auto"/>
    </style:style>
    <style:style style:name="Tabla5" style:family="table">
      <style:table-properties style:width="13.686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cm"/>
    </style:style>
    <style:style style:name="Tabla5.1" style:family="table-row">
      <style:table-row-properties style:row-height="1.208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1.21cm" fo:keep-together="auto"/>
    </style:style>
    <style:style style:name="Tabla5.3" style:family="table-row">
      <style:table-row-properties style:row-height="1.207cm" fo:keep-together="auto"/>
    </style:style>
    <style:style style:name="Tabla5.4" style:family="table-row">
      <style:table-row-properties style:row-height="1.568cm" fo:keep-together="auto"/>
    </style:style>
    <style:style style:name="Tabla5.9" style:family="table-row">
      <style:table-row-properties style:row-height="1.565cm" fo:keep-together="auto"/>
    </style:style>
    <style:style style:name="Tabla5.10" style:family="table-row">
      <style:table-row-properties style:row-height="1.926cm" fo:keep-together="auto"/>
    </style:style>
    <style:style style:name="Tabla5.11" style:family="table-row">
      <style:table-row-properties style:row-height="2.281cm" fo:keep-together="auto"/>
    </style:style>
    <style:style style:name="Tabla5.12" style:family="table-row">
      <style:table-row-properties style:row-height="2.641cm" fo:keep-together="auto"/>
    </style:style>
    <style:style style:name="Tabla5.15" style:family="table-row">
      <style:table-row-properties style:row-height="0.85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8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8cm"/>
    </style:style>
    <style:style style:name="Tabla6.1" style:family="table-row">
      <style:table-row-properties style:row-height="0.316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7" style:family="table">
      <style:table-properties style:width="1.647cm" fo:margin-left="0cm" fo:margin-top="0cm" fo:margin-bottom="0cm" table:align="left" style:writing-mode="lr-tb"/>
    </style:style>
    <style:style style:name="Tabla7.A" style:family="table-column">
      <style:table-column-properties style:column-width="0.492cm"/>
    </style:style>
    <style:style style:name="Tabla7.B" style:family="table-column">
      <style:table-column-properties style:column-width="1.154cm"/>
    </style:style>
    <style:style style:name="Tabla7.1" style:family="table-row">
      <style:table-row-properties style:row-height="0.459cm" fo:keep-together="auto"/>
    </style:style>
    <style:style style:name="Tabla7.A1" style:family="table-cell">
      <style:table-cell-properties fo:padding-left="0.009cm" fo:padding-right="0.009cm" fo:padding-top="0cm" fo:padding-bottom="0cm" fo:border="0.5pt solid #000000" style:writing-mode="lr-tb"/>
    </style:style>
    <style:style style:name="Tabla7.2" style:family="table-row">
      <style:table-row-properties style:row-height="2.469cm" fo:keep-together="auto"/>
    </style:style>
    <style:style style:name="Tabla7.3" style:family="table-row">
      <style:table-row-properties style:row-height="2.611cm" fo:keep-together="auto"/>
    </style:style>
    <style:style style:name="Tabla7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7.4" style:family="table-row">
      <style:table-row-properties style:row-height="23.599cm" fo:keep-together="auto"/>
    </style:style>
    <style:style style:name="Tabla8" style:family="table">
      <style:table-properties style:width="13.686cm" fo:margin-left="0cm" fo:margin-top="0cm" fo:margin-bottom="0cm" table:align="left" style:writing-mode="lr-tb"/>
    </style:style>
    <style:style style:name="Tabla8.A" style:family="table-column">
      <style:table-column-properties style:column-width="2.284cm"/>
    </style:style>
    <style:style style:name="Tabla8.B" style:family="table-column">
      <style:table-column-properties style:column-width="11.4cm"/>
    </style:style>
    <style:style style:name="Tabla8.1" style:family="table-row">
      <style:table-row-properties style:row-height="0.492cm" fo:keep-together="auto"/>
    </style:style>
    <style:style style:name="Tabla8.A1" style:family="table-cell">
      <style:table-cell-properties fo:padding-left="0.009cm" fo:padding-right="0.009cm" fo:padding-top="0cm" fo:padding-bottom="0cm" fo:border="0.5pt solid #000000" style:writing-mode="lr-tb"/>
    </style:style>
    <style:style style:name="Tabla8.2" style:family="table-row">
      <style:table-row-properties style:row-height="0.854cm" fo:keep-together="auto"/>
    </style:style>
    <style:style style:name="Tabla8.3" style:family="table-row">
      <style:table-row-properties style:row-height="1.208cm" fo:keep-together="auto"/>
    </style:style>
    <style:style style:name="Tabla8.4" style:family="table-row">
      <style:table-row-properties style:row-height="1.21cm" fo:keep-together="auto"/>
    </style:style>
    <style:style style:name="Tabla8.5" style:family="table-row">
      <style:table-row-properties style:row-height="1.565cm" fo:keep-together="auto"/>
    </style:style>
    <style:style style:name="Tabla8.12" style:family="table-row">
      <style:table-row-properties style:row-height="1.568cm" fo:keep-together="auto"/>
    </style:style>
    <style:style style:name="Tabla8.14" style:family="table-row">
      <style:table-row-properties style:row-height="1.924cm" fo:keep-together="auto"/>
    </style:style>
    <style:style style:name="Tabla9" style:family="table">
      <style:table-properties style:width="17.84cm" fo:margin-left="0cm" fo:margin-top="0cm" fo:margin-bottom="0cm" table:align="left" style:writing-mode="lr-tb"/>
    </style:style>
    <style:style style:name="Tabla9.A" style:family="table-column">
      <style:table-column-properties style:column-width="7.698cm"/>
    </style:style>
    <style:style style:name="Tabla9.B" style:family="table-column">
      <style:table-column-properties style:column-width="7.345cm"/>
    </style:style>
    <style:style style:name="Tabla9.C" style:family="table-column">
      <style:table-column-properties style:column-width="2.798cm"/>
    </style:style>
    <style:style style:name="Tabla9.1" style:family="table-row">
      <style:table-row-properties style:row-height="0.316cm" fo:keep-together="auto"/>
    </style:style>
    <style:style style:name="Tabla9.A1" style:family="table-cell">
      <style:table-cell-properties fo:padding-left="0.009cm" fo:padding-right="0.009cm" fo:padding-top="0cm" fo:padding-bottom="0cm" fo:border="0.5pt solid #000000" style:writing-mode="lr-tb"/>
    </style:style>
    <style:style style:name="Tabla9.2" style:family="table-row">
      <style:table-row-properties style:row-height="0.67cm" fo:keep-together="auto"/>
    </style:style>
    <style:style style:name="Tabla10" style:family="table">
      <style:table-properties style:width="13.57cm" fo:margin-left="0cm" fo:margin-top="0cm" fo:margin-bottom="0cm" table:align="left" style:writing-mode="lr-tb"/>
    </style:style>
    <style:style style:name="Tabla10.A" style:family="table-column">
      <style:table-column-properties style:column-width="2.265cm"/>
    </style:style>
    <style:style style:name="Tabla10.B" style:family="table-column">
      <style:table-column-properties style:column-width="11.303cm"/>
    </style:style>
    <style:style style:name="Tabla10.1" style:family="table-row">
      <style:table-row-properties style:row-height="0.492cm" fo:keep-together="auto"/>
    </style:style>
    <style:style style:name="Tabla10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0.2" style:family="table-row">
      <style:table-row-properties style:row-height="1.21cm" fo:keep-together="auto"/>
    </style:style>
    <style:style style:name="Tabla11" style:family="table">
      <style:table-properties style:width="1.647cm" fo:margin-left="0cm" fo:margin-top="0cm" fo:margin-bottom="0cm" table:align="left" style:writing-mode="lr-tb"/>
    </style:style>
    <style:style style:name="Tabla11.A" style:family="table-column">
      <style:table-column-properties style:column-width="0.492cm"/>
    </style:style>
    <style:style style:name="Tabla11.B" style:family="table-column">
      <style:table-column-properties style:column-width="1.154cm"/>
    </style:style>
    <style:style style:name="Tabla11.1" style:family="table-row">
      <style:table-row-properties style:row-height="0.459cm" fo:keep-together="auto"/>
    </style:style>
    <style:style style:name="Tabla1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1.2" style:family="table-row">
      <style:table-row-properties style:row-height="2.469cm" fo:keep-together="auto"/>
    </style:style>
    <style:style style:name="Tabla11.3" style:family="table-row">
      <style:table-row-properties style:row-height="2.611cm" fo:keep-together="auto"/>
    </style:style>
    <style:style style:name="Tabla1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1.4" style:family="table-row">
      <style:table-row-properties style:row-height="23.599cm" fo:keep-together="auto"/>
    </style:style>
    <style:style style:name="Tabla12" style:family="table">
      <style:table-properties style:width="17.84cm" fo:margin-left="0cm" fo:margin-top="0cm" fo:margin-bottom="0cm" table:align="left" style:writing-mode="lr-tb"/>
    </style:style>
    <style:style style:name="Tabla12.A" style:family="table-column">
      <style:table-column-properties style:column-width="7.698cm"/>
    </style:style>
    <style:style style:name="Tabla12.B" style:family="table-column">
      <style:table-column-properties style:column-width="7.345cm"/>
    </style:style>
    <style:style style:name="Tabla12.C" style:family="table-column">
      <style:table-column-properties style:column-width="2.798cm"/>
    </style:style>
    <style:style style:name="Tabla12.1" style:family="table-row">
      <style:table-row-properties style:row-height="0.316cm" fo:keep-together="auto"/>
    </style:style>
    <style:style style:name="Tabla1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2.2" style:family="table-row">
      <style:table-row-properties style:row-height="0.67cm" fo:keep-together="auto"/>
    </style:style>
    <style:style style:name="P1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0.951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951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08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083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0.953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1.032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1.032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0.083cm" fo:margin-right="0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083cm" fo:margin-right="-0.03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951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958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953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953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-0.058cm" fo:margin-right="0.49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-0.058cm" fo:margin-right="0.32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-0.058cm" fo:margin-right="0.307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-0.058cm" fo:margin-right="0.275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-0.058cm" fo:margin-right="0.748cm" fo:margin-top="0cm" fo:margin-bottom="0.085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-0.058cm" fo:margin-right="0.864cm" fo:margin-top="0cm" fo:margin-bottom="0.088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0.601cm" fo:margin-right="-0.173cm" fo:margin-top="0.092cm" fo:margin-bottom="0cm" style:contextual-spacing="false" fo:line-height="0.356cm" fo:text-align="start" style:justify-single-word="false" fo:orphans="0" fo:widows="0" fo:text-indent="0.349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.051cm" fo:margin-right="0.162cm" fo:margin-top="0.092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0.051cm" fo:margin-right="0.062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.051cm" fo:margin-right="-0.141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.083cm" fo:margin-right="0.288cm" fo:margin-top="0.09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0.083cm" fo:margin-right="0.11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0.083cm" fo:margin-right="0.623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0.083cm" fo:margin-right="0.623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.083cm" fo:margin-right="0.519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0.083cm" fo:margin-right="0.134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.083cm" fo:margin-right="0.152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.083cm" fo:margin-right="0.067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0.083cm" fo:margin-right="0.344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0.083cm" fo:margin-right="0.499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0.083cm" fo:margin-right="0.15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left="0.083cm" fo:margin-right="0.09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>
      <style:paragraph-properties fo:margin-left="0.083cm" fo:margin-right="0.178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>
      <style:paragraph-properties fo:margin-left="0.083cm" fo:margin-right="0.259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0.083cm" fo:margin-right="0.533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>
      <style:paragraph-properties fo:margin-left="0.083cm" fo:margin-right="0.365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>
      <style:paragraph-properties fo:margin-left="0.083cm" fo:margin-right="0.286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>
      <style:paragraph-properties fo:margin-left="0.083cm" fo:margin-right="0.235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8" style:family="paragraph" style:parent-style-name="Standard">
      <style:paragraph-properties fo:margin-left="0.083cm" fo:margin-right="0.716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9" style:family="paragraph" style:parent-style-name="Standard">
      <style:paragraph-properties fo:margin-left="0.083cm" fo:margin-right="0.617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0" style:family="paragraph" style:parent-style-name="Standard">
      <style:paragraph-properties fo:margin-left="0.083cm" fo:margin-right="0.953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>
      <style:paragraph-properties fo:margin-left="0.083cm" fo:margin-right="1.062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0.083cm" fo:margin-right="0.385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0.083cm" fo:margin-right="0.923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0.083cm" fo:margin-right="1.016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0.953cm" fo:margin-right="-0.17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.953cm" fo:margin-right="-0.173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0.051cm" fo:margin-right="-0.014cm" fo:margin-top="0.09cm" fo:margin-bottom="0cm" style:contextual-spacing="false" fo:line-height="0.356cm" fo:text-align="start" style:justify-single-word="false" fo:orphans="0" fo:widows="0" fo:text-indent="0cm" style:auto-text-indent="false">
        <style:tab-stops>
          <style:tab-stop style:position="2.18cm"/>
          <style:tab-stop style:position="10.167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.953cm" fo:margin-right="-0.173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953cm" fo:margin-right="-0.173cm" fo:margin-top="0.09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0.953cm" fo:margin-right="-0.173cm" fo:margin-top="0.092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0.083cm" fo:margin-right="0.101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0.083cm" fo:margin-right="0.176cm" fo:margin-top="0.09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0.083cm" fo:margin-right="0.37cm" fo:margin-top="0.092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0.083cm" fo:margin-right="0.238cm" fo:margin-top="0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-0.058cm" fo:margin-right="0.561cm" fo:margin-top="0cm" fo:margin-bottom="0.09cm" style:contextual-spacing="false" fo:line-height="0.531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-0.058cm" fo:margin-right="0.561cm" fo:margin-top="0cm" fo:margin-bottom="0cm" style:contextual-spacing="false" fo:line-height="0.531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811cm" fo:margin-right="-0.032cm" fo:margin-top="0cm" fo:margin-bottom="0cm" style:contextual-spacing="false" fo:line-height="0.531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083cm" fo:margin-right="0cm" fo:margin-top="0cm" fo:margin-bottom="0.088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083cm" fo:margin-right="0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953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88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89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90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9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92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3" style:family="paragraph" style:parent-style-name="Standard">
      <style:paragraph-properties fo:margin-top="0cm" fo:margin-bottom="0.25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4" style:family="paragraph" style:parent-style-name="Standard">
      <style:paragraph-properties fo:margin-top="0cm" fo:margin-bottom="0.43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5" style:family="paragraph" style:parent-style-name="Standard">
      <style:paragraph-properties fo:margin-top="0cm" fo:margin-bottom="0.21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6" style:family="paragraph" style:parent-style-name="Standard">
      <style:paragraph-properties fo:margin-top="0cm" fo:margin-bottom="0.21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7" style:family="paragraph" style:parent-style-name="Standard">
      <style:paragraph-properties fo:margin-top="0cm" fo:margin-bottom="0.30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8" style:family="paragraph" style:parent-style-name="Standard">
      <style:paragraph-properties fo:margin-top="0cm" fo:margin-bottom="0.03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9" style:family="paragraph" style:parent-style-name="Standard">
      <style:paragraph-properties fo:margin-top="0cm" fo:margin-bottom="0.09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0" style:family="paragraph" style:parent-style-name="Standard">
      <style:paragraph-properties fo:margin-top="0cm" fo:margin-bottom="0.24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1" style:family="paragraph" style:parent-style-name="Standard">
      <style:paragraph-properties fo:margin-top="0cm" fo:margin-bottom="0.44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2" style:family="paragraph" style:parent-style-name="Standard">
      <style:paragraph-properties fo:margin-top="0cm" fo:margin-bottom="0.47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3" style:family="paragraph" style:parent-style-name="Standard">
      <style:paragraph-properties fo:margin-top="0cm" fo:margin-bottom="0.10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4" style:family="paragraph" style:parent-style-name="Standard">
      <style:paragraph-properties fo:margin-top="0cm" fo:margin-bottom="0.20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5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106" style:family="paragraph" style:parent-style-name="Standard">
      <style:paragraph-properties fo:margin-left="12.298cm" fo:margin-right="0cm" fo:margin-top="0cm" fo:margin-bottom="0cm" style:contextual-spacing="false" fo:line-height="0.282cm" fo:text-indent="0cm" style:auto-text-indent="false"/>
    </style:style>
    <style:style style:name="P107" style:family="paragraph" style:parent-style-name="Standard">
      <style:paragraph-properties fo:margin-left="14.538cm" fo:margin-right="0cm" fo:margin-top="0cm" fo:margin-bottom="0cm" style:contextual-spacing="false" fo:line-height="0.282cm" fo:text-indent="0cm" style:auto-text-indent="false"/>
    </style:style>
    <style:style style:name="P108" style:family="paragraph" style:parent-style-name="Standard">
      <style:paragraph-properties fo:margin-left="12.448cm" fo:margin-right="0cm" fo:margin-top="0cm" fo:margin-bottom="0cm" style:contextual-spacing="false" fo:line-height="0.282cm" fo:text-indent="0cm" style:auto-text-indent="false"/>
    </style:style>
    <style:style style:name="P109" style:family="paragraph" style:parent-style-name="Standard">
      <style:paragraph-properties fo:margin-left="0cm" fo:margin-right="8.567cm" fo:margin-top="0cm" fo:margin-bottom="0cm" style:contextual-spacing="false" fo:line-height="0.323cm" fo:text-indent="0cm" style:auto-text-indent="false"/>
    </style:style>
    <style:style style:name="P110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111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112" style:family="paragraph" style:parent-style-name="Standard">
      <style:paragraph-properties fo:margin-left="2.058cm" fo:margin-right="0cm" fo:margin-top="0cm" fo:margin-bottom="0cm" style:contextual-spacing="false" fo:line-height="0.346cm" fo:text-indent="0cm" style:auto-text-indent="false"/>
    </style:style>
    <style:style style:name="P113" style:family="paragraph" style:parent-style-name="Standard">
      <style:paragraph-properties fo:margin-left="7.766cm" fo:margin-right="0cm" fo:margin-top="0.353cm" fo:margin-bottom="0cm" style:contextual-spacing="false" fo:line-height="0.346cm" fo:text-indent="0cm" style:auto-text-indent="false"/>
    </style:style>
    <style:style style:name="P114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5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6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7" style:family="paragraph" style:parent-style-name="Standard">
      <style:paragraph-properties fo:margin-left="0.951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8" style:family="paragraph" style:parent-style-name="Standard">
      <style:paragraph-properties fo:margin-left="0.951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9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0" style:family="paragraph" style:parent-style-name="Standard">
      <style:paragraph-properties fo:margin-left="0.08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1" style:family="paragraph" style:parent-style-name="Standard">
      <style:paragraph-properties fo:margin-left="0.083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2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3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4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5" style:family="paragraph" style:parent-style-name="Standard">
      <style:paragraph-properties fo:margin-left="0.953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6" style:family="paragraph" style:parent-style-name="Standard">
      <style:paragraph-properties fo:margin-left="1.032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7" style:family="paragraph" style:parent-style-name="Standard">
      <style:paragraph-properties fo:margin-left="1.032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8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9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0" style:family="paragraph" style:parent-style-name="Standard">
      <style:paragraph-properties fo:margin-left="0.083cm" fo:margin-right="0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1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2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3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4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5" style:family="paragraph" style:parent-style-name="Standard">
      <style:paragraph-properties fo:margin-left="0.083cm" fo:margin-right="-0.03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6" style:family="paragraph" style:parent-style-name="Standard">
      <style:paragraph-properties fo:margin-left="0.951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7" style:family="paragraph" style:parent-style-name="Standard">
      <style:paragraph-properties fo:margin-left="0.958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8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9" style:family="paragraph" style:parent-style-name="Standard">
      <style:paragraph-properties fo:margin-left="0.953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0" style:family="paragraph" style:parent-style-name="Standard">
      <style:paragraph-properties fo:margin-left="0.953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1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2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3" style:family="paragraph" style:parent-style-name="Standard">
      <style:paragraph-properties fo:margin-left="-0.058cm" fo:margin-right="0.49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4" style:family="paragraph" style:parent-style-name="Standard">
      <style:paragraph-properties fo:margin-left="-0.058cm" fo:margin-right="0.32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5" style:family="paragraph" style:parent-style-name="Standard">
      <style:paragraph-properties fo:margin-left="-0.058cm" fo:margin-right="0.307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6" style:family="paragraph" style:parent-style-name="Standard">
      <style:paragraph-properties fo:margin-left="-0.058cm" fo:margin-right="0.275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7" style:family="paragraph" style:parent-style-name="Standard">
      <style:paragraph-properties fo:margin-left="-0.058cm" fo:margin-right="0.748cm" fo:margin-top="0cm" fo:margin-bottom="0.085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8" style:family="paragraph" style:parent-style-name="Standard">
      <style:paragraph-properties fo:margin-left="-0.058cm" fo:margin-right="0.864cm" fo:margin-top="0cm" fo:margin-bottom="0.088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9" style:family="paragraph" style:parent-style-name="Standard">
      <style:paragraph-properties fo:margin-left="0.601cm" fo:margin-right="-0.173cm" fo:margin-top="0.092cm" fo:margin-bottom="0cm" style:contextual-spacing="false" fo:line-height="0.356cm" fo:text-align="start" style:justify-single-word="false" fo:orphans="0" fo:widows="0" fo:text-indent="0.349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0" style:family="paragraph" style:parent-style-name="Standard">
      <style:paragraph-properties fo:margin-left="0.051cm" fo:margin-right="0.162cm" fo:margin-top="0.092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1" style:family="paragraph" style:parent-style-name="Standard">
      <style:paragraph-properties fo:margin-left="0.051cm" fo:margin-right="0.062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2" style:family="paragraph" style:parent-style-name="Standard">
      <style:paragraph-properties fo:margin-left="0.051cm" fo:margin-right="-0.141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3" style:family="paragraph" style:parent-style-name="Standard">
      <style:paragraph-properties fo:margin-left="0.083cm" fo:margin-right="0.288cm" fo:margin-top="0.09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4" style:family="paragraph" style:parent-style-name="Standard">
      <style:paragraph-properties fo:margin-left="0.083cm" fo:margin-right="0.11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5" style:family="paragraph" style:parent-style-name="Standard">
      <style:paragraph-properties fo:margin-left="0.083cm" fo:margin-right="0.623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6" style:family="paragraph" style:parent-style-name="Standard">
      <style:paragraph-properties fo:margin-left="0.083cm" fo:margin-right="0.623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7" style:family="paragraph" style:parent-style-name="Standard">
      <style:paragraph-properties fo:margin-left="0.083cm" fo:margin-right="0.519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8" style:family="paragraph" style:parent-style-name="Standard">
      <style:paragraph-properties fo:margin-left="0.083cm" fo:margin-right="0.134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9" style:family="paragraph" style:parent-style-name="Standard">
      <style:paragraph-properties fo:margin-left="0.083cm" fo:margin-right="0.152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0" style:family="paragraph" style:parent-style-name="Standard">
      <style:paragraph-properties fo:margin-left="0.083cm" fo:margin-right="0.067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1" style:family="paragraph" style:parent-style-name="Standard">
      <style:paragraph-properties fo:margin-left="0.083cm" fo:margin-right="0.344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2" style:family="paragraph" style:parent-style-name="Standard">
      <style:paragraph-properties fo:margin-left="0.083cm" fo:margin-right="0.499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3" style:family="paragraph" style:parent-style-name="Standard">
      <style:paragraph-properties fo:margin-left="0.083cm" fo:margin-right="0.15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4" style:family="paragraph" style:parent-style-name="Standard">
      <style:paragraph-properties fo:margin-left="0.083cm" fo:margin-right="0.09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5" style:family="paragraph" style:parent-style-name="Standard">
      <style:paragraph-properties fo:margin-left="0.083cm" fo:margin-right="0.178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6" style:family="paragraph" style:parent-style-name="Standard">
      <style:paragraph-properties fo:margin-left="0.083cm" fo:margin-right="0.259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7" style:family="paragraph" style:parent-style-name="Standard">
      <style:paragraph-properties fo:margin-left="0.083cm" fo:margin-right="0.533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8" style:family="paragraph" style:parent-style-name="Standard">
      <style:paragraph-properties fo:margin-left="0.083cm" fo:margin-right="0.365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9" style:family="paragraph" style:parent-style-name="Standard">
      <style:paragraph-properties fo:margin-left="0.083cm" fo:margin-right="0.286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0" style:family="paragraph" style:parent-style-name="Standard">
      <style:paragraph-properties fo:margin-left="0.083cm" fo:margin-right="0.235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1" style:family="paragraph" style:parent-style-name="Standard">
      <style:paragraph-properties fo:margin-left="0.083cm" fo:margin-right="0.716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2" style:family="paragraph" style:parent-style-name="Standard">
      <style:paragraph-properties fo:margin-left="0.083cm" fo:margin-right="0.617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3" style:family="paragraph" style:parent-style-name="Standard">
      <style:paragraph-properties fo:margin-left="0.083cm" fo:margin-right="0.953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4" style:family="paragraph" style:parent-style-name="Standard">
      <style:paragraph-properties fo:margin-left="0.083cm" fo:margin-right="1.062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5" style:family="paragraph" style:parent-style-name="Standard">
      <style:paragraph-properties fo:margin-left="0.083cm" fo:margin-right="0.385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6" style:family="paragraph" style:parent-style-name="Standard">
      <style:paragraph-properties fo:margin-left="0.083cm" fo:margin-right="0.923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7" style:family="paragraph" style:parent-style-name="Standard">
      <style:paragraph-properties fo:margin-left="0.083cm" fo:margin-right="1.016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8" style:family="paragraph" style:parent-style-name="Standard">
      <style:paragraph-properties fo:margin-left="0.953cm" fo:margin-right="-0.17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9" style:family="paragraph" style:parent-style-name="Standard">
      <style:paragraph-properties fo:margin-left="0.953cm" fo:margin-right="-0.173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0" style:family="paragraph" style:parent-style-name="Standard">
      <style:paragraph-properties fo:margin-left="0.051cm" fo:margin-right="-0.014cm" fo:margin-top="0.09cm" fo:margin-bottom="0cm" style:contextual-spacing="false" fo:line-height="0.356cm" fo:text-align="start" style:justify-single-word="false" fo:orphans="0" fo:widows="0" fo:text-indent="0cm" style:auto-text-indent="false">
        <style:tab-stops>
          <style:tab-stop style:position="2.18cm"/>
          <style:tab-stop style:position="10.167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1" style:family="paragraph" style:parent-style-name="Standard">
      <style:paragraph-properties fo:margin-left="0.953cm" fo:margin-right="-0.173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2" style:family="paragraph" style:parent-style-name="Standard">
      <style:paragraph-properties fo:margin-left="0.953cm" fo:margin-right="-0.173cm" fo:margin-top="0.09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3" style:family="paragraph" style:parent-style-name="Standard">
      <style:paragraph-properties fo:margin-left="0.953cm" fo:margin-right="-0.173cm" fo:margin-top="0.092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4" style:family="paragraph" style:parent-style-name="Standard">
      <style:paragraph-properties fo:margin-left="0.083cm" fo:margin-right="0.101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5" style:family="paragraph" style:parent-style-name="Standard">
      <style:paragraph-properties fo:margin-left="0.083cm" fo:margin-right="0.176cm" fo:margin-top="0.09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6" style:family="paragraph" style:parent-style-name="Standard">
      <style:paragraph-properties fo:margin-left="0.083cm" fo:margin-right="0.37cm" fo:margin-top="0.092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7" style:family="paragraph" style:parent-style-name="Standard">
      <style:paragraph-properties fo:margin-left="0.083cm" fo:margin-right="0.238cm" fo:margin-top="0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8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9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0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1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2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3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4" style:family="paragraph" style:parent-style-name="Standard">
      <style:paragraph-properties fo:margin-left="-0.058cm" fo:margin-right="0.561cm" fo:margin-top="0cm" fo:margin-bottom="0.09cm" style:contextual-spacing="false" fo:line-height="0.531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5" style:family="paragraph" style:parent-style-name="Standard">
      <style:paragraph-properties fo:margin-left="-0.058cm" fo:margin-right="0.561cm" fo:margin-top="0cm" fo:margin-bottom="0cm" style:contextual-spacing="false" fo:line-height="0.531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6" style:family="paragraph" style:parent-style-name="Standard">
      <style:paragraph-properties fo:margin-left="0.811cm" fo:margin-right="-0.032cm" fo:margin-top="0cm" fo:margin-bottom="0cm" style:contextual-spacing="false" fo:line-height="0.531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7" style:family="paragraph" style:parent-style-name="Standard">
      <style:paragraph-properties fo:margin-left="0.083cm" fo:margin-right="0cm" fo:margin-top="0cm" fo:margin-bottom="0.088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8" style:family="paragraph" style:parent-style-name="Standard">
      <style:paragraph-properties fo:margin-left="0.083cm" fo:margin-right="0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9" style:family="paragraph" style:parent-style-name="Standard">
      <style:paragraph-properties fo:margin-left="0.953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0" style:family="paragraph" style:parent-style-name="Standard">
      <style:paragraph-properties fo:margin-left="2.058cm" fo:margin-right="1.963cm" fo:margin-top="0.448cm" fo:margin-bottom="0cm" style:contextual-spacing="false" fo:line-height="0.356cm" fo:text-indent="1.039cm" style:auto-text-indent="false"/>
    </style:style>
    <style:style style:name="P201" style:family="paragraph" style:parent-style-name="Standard">
      <style:paragraph-properties fo:margin-left="2.058cm" fo:margin-right="1.963cm" fo:margin-top="0.346cm" fo:margin-bottom="0cm" style:contextual-spacing="false" fo:line-height="0.356cm" fo:text-indent="1.039cm" style:auto-text-indent="false"/>
    </style:style>
    <style:style style:name="P202" style:family="paragraph" style:parent-style-name="Standard">
      <style:paragraph-properties fo:margin-left="0cm" fo:margin-right="0.457cm" fo:margin-top="0.363cm" fo:margin-bottom="0cm" style:contextual-spacing="false" fo:line-height="0.356cm" fo:text-indent="1.039cm" style:auto-text-indent="false"/>
    </style:style>
    <style:style style:name="P203" style:family="paragraph" style:parent-style-name="Standard">
      <style:paragraph-properties fo:margin-left="2.058cm" fo:margin-right="1.963cm" fo:margin-top="0cm" fo:margin-bottom="0cm" style:contextual-spacing="false" fo:line-height="0.356cm" fo:text-indent="0cm" style:auto-text-indent="false"/>
    </style:style>
    <style:style style:name="P204" style:family="paragraph" style:parent-style-name="Standard">
      <style:paragraph-properties fo:margin-left="0cm" fo:margin-right="-0.071cm" fo:margin-top="0cm" fo:margin-bottom="0cm" style:contextual-spacing="false" fo:line-height="0.356cm" fo:text-indent="0cm" style:auto-text-indent="false"/>
    </style:style>
    <style:style style:name="P20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Liberation Sans Narrow" fo:font-size="7pt" fo:letter-spacing="-0.002cm" fo:font-weight="bold" style:font-size-asian="7pt" style:font-weight-asian="bold" style:font-name-complex="Liberation Sans Narrow1" style:font-size-complex="7pt" style:font-weight-complex="bold" style:text-scale="93%"/>
    </style:style>
    <style:style style:name="T4" style:family="text">
      <style:text-properties fo:color="#000000" loext:opacity="100%" style:font-name="Arial" fo:font-size="8pt" style:font-size-asian="8pt" style:font-name-complex="Arial2" style:font-size-complex="8pt" style:text-scale="93%"/>
    </style:style>
    <style:style style:name="T5" style:family="text">
      <style:text-properties fo:color="#000000" loext:opacity="100%" style:font-name="Arial" fo:font-size="8pt" fo:letter-spacing="-0.004cm" style:font-size-asian="8pt" style:font-name-complex="Arial2" style:font-size-complex="8pt" style:text-scale="93%"/>
    </style:style>
    <style:style style:name="T6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7" style:family="text">
      <style:text-properties fo:color="#000000" loext:opacity="100%" style:font-name="Arial" fo:font-size="8.5pt" style:font-size-asian="8.5pt" style:font-name-complex="Arial2" style:font-size-complex="8.5pt" style:text-scale="92%"/>
    </style:style>
    <style:style style:name="T8" style:family="text">
      <style:text-properties fo:color="#000000" loext:opacity="100%" style:font-name="Arial" fo:font-size="8.5pt" fo:letter-spacing="0.037cm" style:font-size-asian="8.5pt" style:font-name-complex="Arial2" style:font-size-complex="8.5pt" style:text-scale="92%"/>
    </style:style>
    <style:style style:name="T9" style:family="text">
      <style:text-properties fo:color="#000000" loext:opacity="100%" style:font-name="Arial" fo:font-size="8.5pt" fo:letter-spacing="0.037cm" fo:font-weight="bold" style:font-size-asian="8.5pt" style:font-weight-asian="bold" style:font-name-complex="Arial2" style:font-size-complex="8.5pt" style:font-weight-complex="bold" style:text-scale="93%"/>
    </style:style>
    <style:style style:name="T10" style:family="text">
      <style:text-properties fo:color="#000000" loext:opacity="100%" style:font-name="Arial" fo:font-size="8.5pt" fo:letter-spacing="0.025cm" style:font-size-asian="8.5pt" style:font-name-complex="Arial2" style:font-size-complex="8.5pt" style:text-scale="92%"/>
    </style:style>
    <style:style style:name="T11" style:family="text">
      <style:text-properties fo:color="#000000" loext:opacity="100%" style:font-name="Arial" fo:font-size="8.5pt" fo:letter-spacing="0.039cm" style:font-size-asian="8.5pt" style:font-name-complex="Arial2" style:font-size-complex="8.5pt" style:text-scale="92%"/>
    </style:style>
    <style:style style:name="T12" style:family="text">
      <style:text-properties fo:color="#000000" loext:opacity="100%" style:font-name="Arial" fo:font-size="8.5pt" fo:letter-spacing="0.023cm" style:font-size-asian="8.5pt" style:font-name-complex="Arial2" style:font-size-complex="8.5pt" style:text-scale="92%"/>
    </style:style>
    <style:style style:name="T13" style:family="text">
      <style:text-properties fo:color="#000000" loext:opacity="100%" style:font-name="Arial" fo:font-size="8.5pt" fo:letter-spacing="0.023cm" fo:font-weight="bold" style:font-size-asian="8.5pt" style:font-weight-asian="bold" style:font-name-complex="Arial2" style:font-size-complex="8.5pt" style:font-weight-complex="bold" style:text-scale="93%"/>
    </style:style>
    <style:style style:name="T14" style:family="text">
      <style:text-properties fo:color="#000000" loext:opacity="100%" style:font-name="Arial" fo:font-size="8.5pt" fo:letter-spacing="0.041cm" style:font-size-asian="8.5pt" style:font-name-complex="Arial2" style:font-size-complex="8.5pt" style:text-scale="92%"/>
    </style:style>
    <style:style style:name="T15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3%"/>
    </style:style>
    <style:style style:name="T16" style:family="text">
      <style:text-properties fo:color="#000000" loext:opacity="100%" style:font-name="Arial" fo:font-size="8.5pt" fo:letter-spacing="0.035cm" style:font-size-asian="8.5pt" style:font-name-complex="Arial2" style:font-size-complex="8.5pt" style:text-scale="92%"/>
    </style:style>
    <style:style style:name="T17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3%"/>
    </style:style>
    <style:style style:name="T18" style:family="text">
      <style:text-properties fo:color="#000000" loext:opacity="100%" style:font-name="Arial" fo:font-size="8.5pt" fo:letter-spacing="-0.032cm" style:font-size-asian="8.5pt" style:font-name-complex="Arial2" style:font-size-complex="8.5pt" style:text-scale="92%"/>
    </style:style>
    <style:style style:name="T19" style:family="text">
      <style:text-properties fo:color="#000000" loext:opacity="100%" style:font-name="Liberation Sans" fo:font-size="7pt" fo:letter-spacing="-0.002cm" style:font-size-asian="7pt" style:font-name-complex="Liberation Sans2" style:font-size-complex="7pt"/>
    </style:style>
    <style:style style:name="T20" style:family="text">
      <style:text-properties fo:color="#000000" loext:opacity="100%" style:font-name="Liberation Sans" fo:font-size="7pt" style:font-size-asian="7pt" style:font-name-complex="Liberation Sans2" style:font-size-complex="7pt"/>
    </style:style>
    <style:style style:name="T21" style:family="text">
      <style:text-properties fo:color="#000000" loext:opacity="100%" style:font-name="Liberation Sans" fo:font-size="6pt" style:font-size-asian="6pt" style:font-name-complex="Liberation Sans2" style:font-size-complex="6pt"/>
    </style:style>
    <style:style style:name="T22" style:family="text">
      <style:text-properties style:font-name="Times New Roman" fo:font-size="7pt" style:font-size-asian="7pt" style:font-name-complex="Times New Roman1" style:font-size-complex="7pt"/>
    </style:style>
    <style:style style:name="T23" style:family="text">
      <style:text-properties style:font-name="Times New Roman" fo:font-size="8pt" style:font-size-asian="8pt" style:font-name-complex="Times New Roman1" style:font-size-complex="8pt"/>
    </style:style>
    <style:style style:name="T24" style:family="text">
      <style:text-properties style:font-name="Times New Roman" fo:font-size="8.5pt" style:font-size-asian="8.5pt" style:font-name-complex="Times New Roman1" style:font-size-complex="8.5pt"/>
    </style:style>
    <style:style style:name="T25" style:family="text">
      <style:text-properties fo:color="#010302" loext:opacity="100%" style:font-name="Times New Roman" style:font-name-complex="Times New Roman1"/>
    </style:style>
    <style:style style:name="T26" style:family="text">
      <style:text-properties fo:font-size="7pt" style:font-size-asian="7pt" style:font-name-complex="Times New Roman1" style:font-size-complex="7pt"/>
    </style:style>
    <style:style style:name="T27" style:family="text">
      <style:text-properties fo:font-size="8.5pt" style:font-size-asian="8.5pt" style:font-name-complex="Times New Roman1" style:font-size-complex="8.5pt"/>
    </style:style>
    <style:style style:name="T28" style:family="text">
      <style:text-properties fo:font-size="6pt" style:font-size-asian="6pt" style:font-name-complex="Times New Roman1" style:font-size-complex="6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089*" fo:start-indent="0cm" fo:end-indent="1.138cm"/>
          <style:column style:rel-width="54446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6*" fo:start-indent="0cm" fo:end-indent="0.018cm"/>
          <style:column style:rel-width="59339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3">
          <style:column style:rel-width="10647*" fo:start-indent="0cm" fo:end-indent="1.062cm"/>
          <style:column style:rel-width="53925*" fo:start-indent="1.062cm" fo:end-indent="0cm"/>
          <style:column style:rel-width="963*" fo:start-indent="0cm" fo:end-indent="0cm"/>
        </style:columns>
      </style:section-properties>
    </style:style>
    <style:style style:name="Sect4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9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9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10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91" loext:marker-style-name="T1"/>
        <text:p text:style-name="P89" loext:marker-style-name="T1"/>
        <text:p text:style-name="P92" loext:marker-style-name="T2"/>
        <text:p text:style-name="P92" loext:marker-style-name="T2"/>
        <text:p text:style-name="P93" loext:marker-style-name="T2"/>
        <text:p text:style-name="P106" loext:marker-style-name="T25"><text:span text:style-name="T3">Página 1 de 4</text:span><text:span text:style-name="T22"> </text:span></text:p>
        <text:p text:style-name="P92" loext:marker-style-name="T2"><draw:frame draw:style-name="fr2" draw:name="Picture 100" text:anchor-type="char" svg:x="4.283cm" svg:y="-0.296cm" svg:width="4.449cm" svg:height="2.011cm" draw:z-index="21"><draw:image xlink:href="Pictures/100000000000020D000000E042604CDD.png" xlink:type="simple" xlink:show="embed" xlink:actuate="onLoad" draw:mime-type="image/png"/></draw:frame></text:p>
        <text:p text:style-name="P92" loext:marker-style-name="T2"/>
        <text:p text:style-name="P94" loext:marker-style-name="T2"/>
        <text:p text:style-name="P109" loext:marker-style-name="T25"><text:span text:style-name="T4">Unidad administrativa de Secretaría</text:span><text:span text:style-name="T23"> </text:span><text:line-break loext:clear="all"/><text:span text:style-name="T4">Expte.: 149/2024</text:span><text:span text:style-name="T23"> </text:span></text:p>
        <text:p text:style-name="P110" loext:marker-style-name="T25"><text:span text:style-name="T5">Asunto: Junta de Gobierno Local Ordinaria</text:span><text:span text:style-name="T23"> </text:span></text:p>
        <text:p text:style-name="P92" loext:marker-style-name="T2"/>
        <text:p text:style-name="P95" loext:marker-style-name="T2"/>
        <text:p text:style-name="P111" loext:marker-style-name="T25"><draw:a xlink:href="https://oat.mogan.es:8448/ventanilla/validacionDoc/index.jsp?entidad=MOGAN" xlink:type="simple"><draw:custom-shape text:anchor-type="char" draw:z-index="1" draw:name="Freeform 102" draw:style-name="gr9" draw:text-style-name="P205" svg:width="1.766cm" svg:height="29.283cm" svg:x="0.176cm" svg:y="5.835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draw:a><draw:custom-shape text:anchor-type="char" draw:z-index="24" draw:name="Freeform 103" draw:style-name="gr1" draw:text-style-name="P205" svg:width="0.003cm" svg:height="0.53cm" svg:x="4.202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draw:custom-shape text:anchor-type="char" draw:z-index="22" draw:name="Freeform 104" draw:style-name="gr3" draw:text-style-name="P205" svg:width="13.727cm" svg:height="0.003cm" svg:x="4.202cm" svg:y="0.085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draw:custom-shape text:anchor-type="char" draw:z-index="25" draw:name="Freeform 105" draw:style-name="gr1" draw:text-style-name="P205" svg:width="0.003cm" svg:height="0.53cm" svg:x="17.926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text:span text:style-name="T6">Extracto: Convocar sesión de Junta de Gobierno Local Ordinaria para el día 27/12/2024.</text:span><text:span text:style-name="T24"> </text:span><draw:custom-shape text:anchor-type="char" draw:z-index="23" draw:name="Freeform 106" draw:style-name="gr2" draw:text-style-name="P205" svg:width="13.727cm" svg:height="0.003cm" svg:x="4.202cm" svg:y="0.432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88" loext:marker-style-name="T1"/>
        <text:p text:style-name="P89" loext:marker-style-name="T1"><draw:frame draw:style-name="fr1" draw:name="Marco1" text:anchor-type="paragraph" svg:x="0.108cm" svg:y="-6.195cm" svg:width="1.647cm" draw:z-index="26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" loext:marker-style-name="T25"><text:span text:style-name="T19">DECRETO</text:span><text:span text:style-name="T26"> </text:span></text:p></table:table-cell><table:covered-table-cell/></table:table-row><table:table-row table:style-name="Tabla1.2"><table:table-cell table:style-name="Tabla1.A1" office:value-type="string"><text:p text:style-name="P87" loext:marker-style-name="T2"/></table:table-cell><table:table-cell table:style-name="Tabla1.A1" table:number-rows-spanned="2" office:value-type="string"><text:p text:style-name="P87" loext:marker-style-name="T2"/></table:table-cell></table:table-row><table:table-row table:style-name="Tabla1.3"><table:table-cell table:style-name="Tabla1.A1" office:value-type="string"><text:p text:style-name="P87" loext:marker-style-name="T2"/></table:table-cell><table:covered-table-cell table:style-name="Tabla1.B3"/></table:table-row><table:table-row table:style-name="Tabla1.4"><table:table-cell table:style-name="Tabla1.A1" office:value-type="string"><text:p text:style-name="P87" loext:marker-style-name="T2"/></table:table-cell><table:table-cell table:style-name="Tabla1.A1" office:value-type="string"><text:p text:style-name="P87" loext:marker-style-name="T2"/></table:table-cell></table:table-row></table:table></draw:text-box></draw:frame></text:p>
        <text:p text:style-name="P200" loext:marker-style-name="T25"><text:span text:style-name="T7">E</text:span><text:span text:style-name="T8">n </text:span><text:span text:style-name="T7">us</text:span><text:span text:style-name="T10">o <text:s/></text:span><text:span text:style-name="T7">d</text:span><text:span text:style-name="T11">e </text:span><text:span text:style-name="T7">la</text:span><text:span text:style-name="T12">s <text:s/></text:span><text:span text:style-name="T7">atribucione</text:span><text:span text:style-name="T8">s </text:span><text:span text:style-name="T7">qu</text:span><text:span text:style-name="T11">e </text:span><text:span text:style-name="T7">m</text:span><text:span text:style-name="T11">e </text:span><text:span text:style-name="T7">confier</text:span><text:span text:style-name="T11">e </text:span><text:span text:style-name="T7">e</text:span><text:span text:style-name="T8">l </text:span><text:span text:style-name="T7">artícul</text:span><text:span text:style-name="T10">o <text:s/></text:span><text:span text:style-name="T7">21.1.c</text:span><text:span text:style-name="T11">) </text:span><text:span text:style-name="T7">Le</text:span><text:span text:style-name="T8">y </text:span><text:span text:style-name="T7">7/1985</text:span><text:span text:style-name="T10">, <text:s/></text:span><text:span text:style-name="T7">d</text:span><text:span text:style-name="T10">e <text:s/></text:span><text:span text:style-name="T8">2 </text:span><text:span text:style-name="T7">d</text:span><text:span text:style-name="T11">e </text:span><text:span text:style-name="T7">abril,</text:span><text:span text:style-name="T24"> </text:span><text:line-break loext:clear="all"/><text:span text:style-name="T7">Reguladora de las Bases del Régimen Local, en orden a convocar y presidir las sesiones de la Junta de</text:span><text:span text:style-name="T24"> </text:span><text:span text:style-name="T7">Gobierno Local, y en cumplimiento de lo preceptuado en los artículos 87 y siguientes de la Ley 7/2015,</text:span><text:span text:style-name="T24"> </text:span></text:p>
        <text:p text:style-name="P203" loext:marker-style-name="T25"><text:span text:style-name="T7">de 1 de abril, de los municipio</text:span><text:span text:style-name="T8">s </text:span><text:span text:style-name="T7">de Canarias y artículos 69, 106 y disposición transitoria única del</text:span><text:span text:style-name="T24"> </text:span><text:line-break loext:clear="all"/><text:span text:style-name="T7">Reglamento Orgánico Municipal, </text:span><text:span text:style-name="T6">HE RESUELTO:</text:span><text:span text:style-name="T24"> </text:span></text:p>
        <text:p text:style-name="P201" loext:marker-style-name="T25"><text:span text:style-name="T7">Convoca</text:span><text:span text:style-name="T14">r </text:span><text:span text:style-name="T6">sesión de Junta de Gobierno Local Ordinari</text:span><text:span text:style-name="T15">a <text:s/></text:span><text:span text:style-name="T7">de este Ayuntamiento que tendrá</text:span><text:span text:style-name="T24"> </text:span><text:line-break loext:clear="all"/><text:span text:style-name="T7">lugar en Casas Consistoriales de Mogán de este Ilustre Ayuntamiento de Mogán, el día</text:span><text:span text:style-name="T16"> </text:span><text:span text:style-name="T6">27/12/2024 </text:span><text:span text:style-name="T7">a las</text:span><text:span text:style-name="T24"> </text:span></text:p>
        <text:p text:style-name="P203" loext:marker-style-name="T25"><text:span text:style-name="T6">12:00:00</text:span><text:span text:style-name="T7">, en </text:span><text:span text:style-name="T6">primera convocatoria</text:span><text:span text:style-name="T7">, y en caso de no haber cuórum suficiente, se celebrará </text:span><text:span text:style-name="T6">en segunda</text:span><text:span text:style-name="T24"> </text:span><text:span text:style-name="T6">convocatori</text:span><text:span text:style-name="T9">a </text:span><text:span text:style-name="T6">un</text:span><text:span text:style-name="T9">a </text:span><text:span text:style-name="T6">hor</text:span><text:span text:style-name="T9">a </text:span><text:span text:style-name="T6">má</text:span><text:span text:style-name="T13">s <text:s/></text:span><text:span text:style-name="T6">tarde</text:span><text:span text:style-name="T8">, </text:span><text:span text:style-name="T7">d</text:span><text:span text:style-name="T11">e </text:span><text:span text:style-name="T7">conformida</text:span><text:span text:style-name="T11">d </text:span><text:span text:style-name="T7">co</text:span><text:span text:style-name="T10">n <text:s/></text:span><text:span text:style-name="T7">l</text:span><text:span text:style-name="T10">o <text:s/></text:span><text:span text:style-name="T7">establecid</text:span><text:span text:style-name="T10">o <text:s/></text:span><text:span text:style-name="T7">e</text:span><text:span text:style-name="T11">n </text:span><text:span text:style-name="T7">e</text:span><text:span text:style-name="T8">l </text:span><text:span text:style-name="T7">artícul</text:span><text:span text:style-name="T11">o </text:span><text:span text:style-name="T7">113.1.c</text:span><text:span text:style-name="T11">) </text:span><text:span text:style-name="T7">del</text:span><text:span text:style-name="T24"> </text:span><text:line-break loext:clear="all"/><text:span text:style-name="T7">Reglamento de Organización, Funcionamiento y Régimen Jurídico de las Entidades Locales, aprobado</text:span><text:span text:style-name="T24"> </text:span></text:p>
        <text:p text:style-name="P112" loext:marker-style-name="T25"><text:span text:style-name="T7">por Real Decreto número 2568/1986, de 28 de noviembre, para tratar los siguientes asuntos:</text:span><text:span text:style-name="T24"> </text:span></text:p>
        <text:p text:style-name="P113" loext:marker-style-name="T25"><text:span text:style-name="T17">ORDEN DEL DÍA</text:span><text:span text:style-name="T24"> </text:span></text:p>
        <text:p text:style-name="P92" loext:marker-style-name="T2"/>
        <text:p text:style-name="P92" loext:marker-style-name="T2"><draw:frame draw:style-name="fr1" draw:name="Marco2" text:anchor-type="paragraph" svg:x="2.081cm" svg:y="-0.116cm" svg:width="13.686cm" draw:z-index="27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" loext:marker-style-name="T25"><text:span text:style-name="T6">PUNTO</text:span><text:span text:style-name="T27"> </text:span></text:p></table:table-cell><table:table-cell table:style-name="Tabla2.A1" office:value-type="string"><text:p text:style-name="P3" loext:marker-style-name="T25"><text:span text:style-name="T6">DESCRIPCIÓN</text:span><text:span text:style-name="T27"> </text:span></text:p></table:table-cell></table:table-row><table:table-row table:style-name="Tabla2.2"><table:table-cell table:style-name="Tabla2.A1" office:value-type="string"><text:p text:style-name="P13" loext:marker-style-name="T25"><text:span text:style-name="T7">1</text:span><text:span text:style-name="T27"> </text:span></text:p></table:table-cell><table:table-cell table:style-name="Tabla2.A1" office:value-type="string"><text:p text:style-name="P15" loext:marker-style-name="T25"><text:span text:style-name="T7">Aprobación, si procede de los borradores de las actas de fecha 17/12/2024, sesión</text:span><text:span text:style-name="T27"> </text:span></text:p><text:p text:style-name="P16" loext:marker-style-name="T25"><text:span text:style-name="T7">ordinaria y 23/12/2024, sesión extraordinaria y urgente. <text:s/></text:span></text:p></table:table-cell></table:table-row><table:table-row table:style-name="Tabla2.3"><table:table-cell table:style-name="Tabla2.A1" office:value-type="string"><text:p text:style-name="P14" loext:marker-style-name="T25"><text:span text:style-name="T7">2</text:span><text:span text:style-name="T27"> </text:span></text:p></table:table-cell><table:table-cell table:style-name="Tabla2.A1" office:value-type="string"><text:p text:style-name="P17" loext:marker-style-name="T25"><text:span text:style-name="T7">Expte.: 18200/2024 Abono Horas Extras de la Trabajadora Laboral, Dª *************</text:span><text:span text:style-name="T27"> </text:span></text:p><text:p text:style-name="P18" loext:marker-style-name="T25"><text:span text:style-name="T7">****************(Marzo, Junio, Octubre, Noviembre). <text:s/></text:span></text:p></table:table-cell></table:table-row><table:table-row table:style-name="Tabla2.2"><table:table-cell table:style-name="Tabla2.A1" office:value-type="string"><text:p text:style-name="P13" loext:marker-style-name="T25"><text:span text:style-name="T7">3</text:span><text:span text:style-name="T27"> </text:span></text:p></table:table-cell><table:table-cell table:style-name="Tabla2.A1" office:value-type="string"><text:p text:style-name="P15" loext:marker-style-name="T25"><text:span text:style-name="T7">Expte.: 18202/2024 Abono Horas Extras, de la Trabajadora Laboral Dª *************</text:span><text:span text:style-name="T27"> </text:span></text:p><text:p text:style-name="P19" loext:marker-style-name="T25"><text:span text:style-name="T7">******l (Febrero, Marzo, Junio, Agosto, Octubre, Noviembre). <text:s/></text:span></text:p></table:table-cell></table:table-row><table:table-row table:style-name="Tabla2.3"><table:table-cell table:style-name="Tabla2.A1" office:value-type="string"><text:p text:style-name="P28" loext:marker-style-name="T25"><text:span text:style-name="T7">4</text:span><text:span text:style-name="T27"> </text:span></text:p></table:table-cell><table:table-cell table:style-name="Tabla2.A1" office:value-type="string"><text:p text:style-name="P30" loext:marker-style-name="T25"><text:span text:style-name="T7">Expte.</text:span><text:span text:style-name="T10">: <text:s/></text:span><text:span text:style-name="T7">16576/202</text:span><text:span text:style-name="T11">4 </text:span><text:span text:style-name="T7">Abon</text:span><text:span text:style-name="T10">o <text:s/></text:span><text:span text:style-name="T7">Servicio</text:span><text:span text:style-name="T12">s <text:s/></text:span><text:span text:style-name="T7">Extraordinarios</text:span><text:span text:style-name="T10">, <text:s/></text:span><text:span text:style-name="T7">de</text:span><text:span text:style-name="T12">l <text:s/></text:span><text:span text:style-name="T7">funcionari</text:span><text:span text:style-name="T10">o <text:s/></text:span><text:span text:style-name="T7">*********</text:span><text:span text:style-name="T27"> </text:span></text:p><text:p text:style-name="P20" loext:marker-style-name="T25"><text:span text:style-name="T7">********** (Noviembre). <text:s/></text:span></text:p></table:table-cell></table:table-row><table:table-row table:style-name="Tabla2.2"><table:table-cell table:style-name="Tabla2.A1" office:value-type="string"><text:p text:style-name="P13" loext:marker-style-name="T25"><text:span text:style-name="T7">5</text:span><text:span text:style-name="T27"> </text:span></text:p></table:table-cell><table:table-cell table:style-name="Tabla2.A1" office:value-type="string"><text:p text:style-name="P15" loext:marker-style-name="T25"><text:span text:style-name="T7">Expte.: 16576/2024 Abono Servicios Extraordinarios, del funcionario ****************</text:span><text:span text:style-name="T27"> </text:span></text:p><text:p text:style-name="P19" loext:marker-style-name="T25"><text:span text:style-name="T7">********* . (Agosto-Noviembre). <text:s/></text:span></text:p></table:table-cell></table:table-row><table:table-row table:style-name="Tabla2.3"><table:table-cell table:style-name="Tabla2.A1" office:value-type="string"><text:p text:style-name="P28" loext:marker-style-name="T25"><text:span text:style-name="T7">6</text:span><text:span text:style-name="T27"> </text:span></text:p></table:table-cell><table:table-cell table:style-name="Tabla2.A1" office:value-type="string"><text:p text:style-name="P31" loext:marker-style-name="T25"><text:span text:style-name="T7">Expte.</text:span><text:span text:style-name="T10">: <text:s/></text:span><text:span text:style-name="T7">16576/202</text:span><text:span text:style-name="T11">4 </text:span><text:span text:style-name="T7">Abon</text:span><text:span text:style-name="T10">o <text:s/></text:span><text:span text:style-name="T7">Servicio</text:span><text:span text:style-name="T12">s <text:s/></text:span><text:span text:style-name="T7">Extraordinarios</text:span><text:span text:style-name="T10">, <text:s/></text:span><text:span text:style-name="T7">de</text:span><text:span text:style-name="T12">l <text:s/></text:span><text:span text:style-name="T7">funcionario ************</text:span><text:span text:style-name="T27"> </text:span></text:p><text:p text:style-name="P18" loext:marker-style-name="T25"><text:span text:style-name="T7">************ (Noviembre). <text:s/></text:span></text:p></table:table-cell></table:table-row><table:table-row table:style-name="Tabla2.2"><table:table-cell table:style-name="Tabla2.A1" office:value-type="string"><text:p text:style-name="P29" loext:marker-style-name="T25"><text:span text:style-name="T7">7</text:span><text:span text:style-name="T27"> </text:span></text:p></table:table-cell><table:table-cell table:style-name="Tabla2.A1" office:value-type="string"><text:p text:style-name="P32" loext:marker-style-name="T25"><text:span text:style-name="T7">Expte.</text:span><text:span text:style-name="T10">: <text:s/></text:span><text:span text:style-name="T7">16576/202</text:span><text:span text:style-name="T10">4 <text:s/></text:span><text:span text:style-name="T7">Abon</text:span><text:span text:style-name="T10">o <text:s/></text:span><text:span text:style-name="T7">Servicio</text:span><text:span text:style-name="T12">s <text:s/></text:span><text:span text:style-name="T7">Extraordinarios</text:span><text:span text:style-name="T10">, <text:s/></text:span><text:span text:style-name="T7">de</text:span><text:span text:style-name="T12">l <text:s/></text:span><text:span text:style-name="T7">funcionari</text:span><text:span text:style-name="T10">o <text:s/></text:span><text:span text:style-name="T7">**********</text:span><text:span text:style-name="T27"> </text:span></text:p><text:p text:style-name="P16" loext:marker-style-name="T25"><text:span text:style-name="T7">************ (Noviembre). <text:s/></text:span></text:p></table:table-cell></table:table-row><table:table-row table:style-name="Tabla2.3"><table:table-cell table:style-name="Tabla2.A1" office:value-type="string"><text:p text:style-name="P29" loext:marker-style-name="T25"><text:span text:style-name="T7">8</text:span><text:span text:style-name="T27"> </text:span></text:p></table:table-cell><table:table-cell table:style-name="Tabla2.A1" office:value-type="string"><text:p text:style-name="P33" loext:marker-style-name="T25"><text:span text:style-name="T7">Expte.</text:span><text:span text:style-name="T10">: <text:s/></text:span><text:span text:style-name="T7">16576/202</text:span><text:span text:style-name="T11">4 </text:span><text:span text:style-name="T7">Abon</text:span><text:span text:style-name="T10">o <text:s/></text:span><text:span text:style-name="T7">Servicio</text:span><text:span text:style-name="T12">s <text:s/></text:span><text:span text:style-name="T7">Extraordinarios</text:span><text:span text:style-name="T10">, <text:s/></text:span><text:span text:style-name="T7">de</text:span><text:span text:style-name="T12">l <text:s/></text:span><text:span text:style-name="T7">funcionari</text:span><text:span text:style-name="T10">o <text:s/></text:span><text:span text:style-name="T7">***********</text:span><text:span text:style-name="T27"> </text:span></text:p><text:p text:style-name="P18" loext:marker-style-name="T25"><text:span text:style-name="T7">*********** (Noviembre). <text:s/></text:span></text:p></table:table-cell></table:table-row><table:table-row table:style-name="Tabla2.2"><table:table-cell table:style-name="Tabla2.A1" office:value-type="string"><text:p text:style-name="P13" loext:marker-style-name="T25"><text:span text:style-name="T7">9</text:span><text:span text:style-name="T27"> </text:span></text:p></table:table-cell><table:table-cell table:style-name="Tabla2.A1" office:value-type="string"><text:p text:style-name="P15" loext:marker-style-name="T25"><text:span text:style-name="T7">Expte.</text:span><text:span text:style-name="T8">: </text:span><text:span text:style-name="T7">16576/2024, Abon</text:span><text:span text:style-name="T8">o </text:span><text:span text:style-name="T7">Servicio</text:span><text:span text:style-name="T8">s </text:span><text:span text:style-name="T7">Extraordinarios</text:span><text:span text:style-name="T8">, </text:span><text:span text:style-name="T7">del funcionari</text:span><text:span text:style-name="T8">o </text:span><text:span text:style-name="T7">************</text:span><text:span text:style-name="T27"> </text:span></text:p><text:p text:style-name="P19" loext:marker-style-name="T25"><text:span text:style-name="T7">*********** (Noviembre). <text:s/></text:span></text:p></table:table-cell></table:table-row><table:table-row table:style-name="Tabla2.3"><table:table-cell table:style-name="Tabla2.A1" office:value-type="string"><text:p text:style-name="P23" loext:marker-style-name="T25"><text:span text:style-name="T7">10</text:span><text:span text:style-name="T27"> </text:span></text:p></table:table-cell><table:table-cell table:style-name="Tabla2.A1" office:value-type="string"><text:p text:style-name="P15" loext:marker-style-name="T25"><text:span text:style-name="T7">Expte.: 16576/2024 Abono Servicios Extraordinarios, del funcionario ************</text:span><text:span text:style-name="T27"> </text:span></text:p><text:p text:style-name="P20" loext:marker-style-name="T25"><text:span text:style-name="T7">***********. (Noviembre). <text:s/></text:span></text:p></table:table-cell></table:table-row><table:table-row table:style-name="Tabla2.12"><table:table-cell table:style-name="Tabla2.A1" office:value-type="string"><text:p text:style-name="P24" loext:marker-style-name="T25"><text:span text:style-name="T7">11</text:span><text:span text:style-name="T27"> </text:span></text:p></table:table-cell><table:table-cell table:style-name="Tabla2.A1" office:value-type="string"><text:p text:style-name="P15" loext:marker-style-name="T25"><text:span text:style-name="T7">Expte.: 16576/2024 Abono Servicios Extraordinarios, del funcionario ************</text:span><text:span text:style-name="T27"> </text:span></text:p><text:p text:style-name="P19" loext:marker-style-name="T25"><text:span text:style-name="T7">***********. (Julio). <text:s/></text:span></text:p></table:table-cell></table:table-row><table:table-row table:style-name="Tabla2.3"><table:table-cell table:style-name="Tabla2.A1" office:value-type="string"><text:p text:style-name="P23" loext:marker-style-name="T25"><text:span text:style-name="T7">12</text:span><text:span text:style-name="T27"> </text:span></text:p></table:table-cell><table:table-cell table:style-name="Tabla2.A1" office:value-type="string"><text:p text:style-name="P15" loext:marker-style-name="T25"><text:span text:style-name="T7">Expte.: 16576/2024 Abono Servicios Extraordinarios, del funcionario ************</text:span><text:span text:style-name="T27"> </text:span></text:p><text:p text:style-name="P20" loext:marker-style-name="T25"><text:span text:style-name="T7">*********** (Julio). <text:s/></text:span></text:p></table:table-cell></table:table-row><table:table-row table:style-name="Tabla2.14"><table:table-cell table:style-name="Tabla2.A1" office:value-type="string"><text:p text:style-name="P36" loext:marker-style-name="T25"><text:span text:style-name="T7">13</text:span><text:span text:style-name="T27"> </text:span><text:line-break loext:clear="all"/></text:p></table:table-cell><table:table-cell table:style-name="Tabla2.A1" office:value-type="string"><text:p text:style-name="P37" loext:marker-style-name="T25"><text:span text:style-name="T7">Expte. 3265/2024.- Propuesta para tomar conocimiento del Decreto por el que se</text:span><text:span text:style-name="T27"> </text:span><text:span text:style-name="T7">aprueban las costas del P.A. nº 50/2024, que ascienden a la cantidad de 603,33 euros</text:span><text:span text:style-name="T27"> </text:span></text:p><text:p text:style-name="P19" loext:marker-style-name="T25"><text:span text:style-name="T7">en favor de la entidad Gestiones Trujillo Almeida, S.L. <text:s/></text:span></text:p></table:table-cell></table:table-row><table:table-row table:style-name="Tabla2.1"><table:table-cell table:style-name="Tabla2.A1" office:value-type="string"><text:p text:style-name="P4" loext:marker-style-name="T25"><text:span text:style-name="T7">14</text:span><text:span text:style-name="T27"> </text:span></text:p></table:table-cell><table:table-cell table:style-name="Tabla2.A1" office:value-type="string"><text:p text:style-name="P6" loext:marker-style-name="T25"><text:span text:style-name="T7">Expte. 18765/24. Aprobación de facturas y reconocimiento de obligaciones <text:s/></text:span></text:p></table:table-cell></table:table-row><table:table-row table:style-name="Tabla2.16"><table:table-cell table:style-name="Tabla2.A1" office:value-type="string"><text:p text:style-name="P5" loext:marker-style-name="T25"><text:span text:style-name="T7">15</text:span><text:span text:style-name="T27"> </text:span></text:p></table:table-cell><table:table-cell table:style-name="Tabla2.A1" office:value-type="string"><text:p text:style-name="P7" loext:marker-style-name="T25"><text:span text:style-name="T7">Expte.: 18011/2024 . Renovación de la Encomienda de Gestión, Administración y</text:span><text:span text:style-name="T27"> </text:span></text:p></table:table-cell></table:table-row></table:table></draw:text-box></draw:frame></text:p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6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7" loext:marker-style-name="T2"/>
        <text:p text:style-name="P88" loext:marker-style-name="T1"/>
        <text:p text:style-name="P88" loext:marker-style-name="T1"><draw:frame draw:style-name="fr1" draw:name="Marco3" text:anchor-type="paragraph" svg:x="0.108cm" svg:y="-0.018cm" svg:width="17.84cm" draw:z-index="28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9" loext:marker-style-name="T25"><draw:custom-shape text:anchor-type="char" draw:z-index="2" draw:name="Freeform 1" draw:style-name="gr4" draw:text-style-name="P205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5" draw:name="Freeform 4" draw:style-name="gr5" draw:text-style-name="P205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20">Documento firmado por:</text:span><text:span text:style-name="T26"> </text:span></text:p></table:table-cell><table:table-cell table:style-name="Tabla3.A1" office:value-type="string"><text:p text:style-name="P10" loext:marker-style-name="T25"><draw:custom-shape text:anchor-type="char" draw:z-index="4" draw:name="Freeform 3" draw:style-name="gr6" draw:text-style-name="P205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20">Cargo:</text:span><text:span text:style-name="T26"> </text:span></text:p></table:table-cell><table:table-cell table:style-name="Tabla3.A1" office:value-type="string"><text:p text:style-name="P11" loext:marker-style-name="T25"><text:span text:style-name="T20">Fecha/hora:</text:span><text:span text:style-name="T26"> </text:span></text:p></table:table-cell></table:table-row><table:table-row table:style-name="Tabla3.2"><table:table-cell table:style-name="Tabla3.A1" office:value-type="string"><text:p text:style-name="P75" loext:marker-style-name="T25"><draw:custom-shape text:anchor-type="char" draw:z-index="3" draw:name="Freeform 2" draw:style-name="gr7" draw:text-style-name="P205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1">ONALIA BUENO GARCIA (AYUNTAMIENTO DE MOGAN)</text:span><text:span text:style-name="T28"> </text:span></text:p><text:p text:style-name="P76" loext:marker-style-name="T25"><text:span text:style-name="T21">SALVADOR ALVAREZ LEON</text:span><text:span text:style-name="T28"> </text:span></text:p></table:table-cell><table:table-cell table:style-name="Tabla3.A1" office:value-type="string"><text:p text:style-name="P77" loext:marker-style-name="T25"><text:span text:style-name="T21">Alcaldesa-Presidenta</text:span><text:span text:style-name="T28"> </text:span></text:p><text:p text:style-name="P78" loext:marker-style-name="T25"><text:span text:style-name="T21">Secretario General Accidental</text:span><text:span text:style-name="T28"> </text:span></text:p></table:table-cell><table:table-cell table:style-name="Tabla3.A1" office:value-type="string"><text:p text:style-name="P79" loext:marker-style-name="T25"><text:span text:style-name="T21">26/12/2024 11:52</text:span><text:span text:style-name="T28"> </text:span></text:p><text:p text:style-name="P80" loext:marker-style-name="T25"><text:span text:style-name="T21">26/12/2024 11:53</text:span><text:span text:style-name="T28"> </text:span></text:p></table:table-cell></table:table-row></table:table></draw:text-box></draw:frame></text:p>
      </text:section>
      <text:section text:style-name="Sect2" text:name="Sección2">
        <text:p text:style-name="P90" loext:marker-style-name="T1"/>
        <text:p text:style-name="P89" loext:marker-style-name="T1"><draw:frame draw:style-name="fr1" draw:name="Marco4" text:anchor-type="paragraph" svg:x="0.108cm" svg:y="0.175cm" svg:width="1.647cm" draw:z-index="29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" loext:marker-style-name="T25"><text:span text:style-name="T19">DECRETO</text:span><text:span text:style-name="T26"> </text:span></text:p></table:table-cell><table:covered-table-cell/></table:table-row><table:table-row table:style-name="Tabla4.2"><table:table-cell table:style-name="Tabla4.A1" office:value-type="string"><text:p text:style-name="P87" loext:marker-style-name="T2"/></table:table-cell><table:table-cell table:style-name="Tabla4.A1" table:number-rows-spanned="2" office:value-type="string"><text:p text:style-name="P87" loext:marker-style-name="T2"/></table:table-cell></table:table-row><table:table-row table:style-name="Tabla4.3"><table:table-cell table:style-name="Tabla4.A1" office:value-type="string"><text:p text:style-name="P87" loext:marker-style-name="T2"/></table:table-cell><table:covered-table-cell table:style-name="Tabla4.B3"/></table:table-row><table:table-row table:style-name="Tabla4.4"><table:table-cell table:style-name="Tabla4.A1" office:value-type="string"><text:p text:style-name="P87" loext:marker-style-name="T2"><draw:custom-shape text:anchor-type="char" draw:z-index="6" draw:name="Freeform 5" draw:style-name="gr8" draw:text-style-name="P205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4.A1" office:value-type="string"><text:p text:style-name="P87" loext:marker-style-name="T2"/></table:table-cell></table:table-row></table:table></draw:text-box></draw:frame></text:p>
        <text:p text:style-name="P92" loext:marker-style-name="T2"/>
        <text:p text:style-name="P92" loext:marker-style-name="T2"/>
        <text:p text:style-name="P93" loext:marker-style-name="T2"/>
        <text:p text:style-name="P107" loext:marker-style-name="T25"><text:span text:style-name="T3">Página 2 de 4</text:span><text:span text:style-name="T22"> </text:span></text:p>
        <text:p text:style-name="P92" loext:marker-style-name="T2"/>
        <text:p text:style-name="P92" loext:marker-style-name="T2"><draw:frame draw:style-name="fr1" draw:name="Marco5" text:anchor-type="paragraph" svg:x="2.081cm" svg:y="-0.037cm" svg:width="13.686cm" draw:z-index="30" loext:may-break-between-pages="true"><draw:text-box fo:min-height="0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87" loext:marker-style-name="T2"/></table:table-cell><table:table-cell table:style-name="Tabla5.A1" office:value-type="string"><text:p text:style-name="P40" loext:marker-style-name="T25"><text:span text:style-name="T7">Explotación de los “Servicios de Temporada en las Playas del Municipio de Mogán (a</text:span><text:span text:style-name="T27"> </text:span><text:span text:style-name="T7">excepción de los servicios deportivos),” desde enero de 2025 hasta diciembre de</text:span><text:span text:style-name="T27"> </text:span><text:span text:style-name="T7">2025, a Mogán Gestión Municipal , S.L (GESTIONA) <text:s/></text:span></text:p></table:table-cell></table:table-row><table:table-row table:style-name="Tabla5.2"><table:table-cell table:style-name="Tabla5.A1" office:value-type="string"><text:p text:style-name="P65" loext:marker-style-name="T25"><text:span text:style-name="T7">16</text:span><text:span text:style-name="T27"> </text:span><text:line-break loext:clear="all"/></text:p></table:table-cell><table:table-cell table:style-name="Tabla5.A1" office:value-type="string"><text:p text:style-name="P41" loext:marker-style-name="T25"><text:span text:style-name="T7">Expte. 2430/2024. Propuesta para la declaración de la justificación del Programa de</text:span><text:span text:style-name="T27"> </text:span><text:span text:style-name="T7">Colaboración con la Asociación de Madre</text:span><text:span text:style-name="T12">s <text:s/></text:span><text:span text:style-name="T8">y </text:span><text:span text:style-name="T7">Padre</text:span><text:span text:style-name="T10">s <text:s/></text:span><text:span text:style-name="T7">d</text:span><text:span text:style-name="T10">e <text:s/></text:span><text:span text:style-name="T7">alumno</text:span><text:span text:style-name="T8">s </text:span><text:span text:style-name="T12">y <text:s/></text:span><text:span text:style-name="T7">alumna</text:span><text:span text:style-name="T12">s <text:s/></text:span><text:span text:style-name="T7">del</text:span><text:span text:style-name="T27"> </text:span></text:p><text:p text:style-name="P81" loext:marker-style-name="T25"><text:span text:style-name="T7">Municipio de Mogán, del AMPA “ÁREA GANIGUES” DEL CEIP ARTEMI SEMIDÁN. <text:s/></text:span></text:p></table:table-cell></table:table-row><table:table-row table:style-name="Tabla5.3"><table:table-cell table:style-name="Tabla5.A1" office:value-type="string"><text:p text:style-name="P83" loext:marker-style-name="T25"><text:span text:style-name="T7">17</text:span><text:span text:style-name="T27"> </text:span></text:p></table:table-cell><table:table-cell table:style-name="Tabla5.A1" office:value-type="string"><text:p text:style-name="P82" loext:marker-style-name="T25"><text:span text:style-name="T7">Expte. 2432/2024. Propuesta para la declaración de la justificación del Programa de</text:span><text:span text:style-name="T27"> </text:span></text:p><text:p text:style-name="P42" loext:marker-style-name="T25"><text:span text:style-name="T7">Colaboración con las Asociaciones de Madres y Padres de alumnos y alumnas del</text:span><text:span text:style-name="T27"> </text:span><text:span text:style-name="T7">Municipio de Mogán, del AMPA “ARGUIN” DEL IES ARGUINEGUÍN <text:s/></text:span></text:p></table:table-cell></table:table-row><table:table-row table:style-name="Tabla5.4"><table:table-cell table:style-name="Tabla5.A1" office:value-type="string"><text:p text:style-name="P25" loext:marker-style-name="T25"><text:span text:style-name="T7">18</text:span><text:span text:style-name="T27"> </text:span></text:p></table:table-cell><table:table-cell table:style-name="Tabla5.A1" office:value-type="string"><text:p text:style-name="P15" loext:marker-style-name="T25"><text:span text:style-name="T7">Expte. 2428/2024. Propuesta para la declaración de la justificación del Programa de</text:span><text:span text:style-name="T27"> </text:span></text:p><text:p text:style-name="P44" loext:marker-style-name="T25"><text:span text:style-name="T7">Colaboración con las Asociaciones de Madres y Padres de alumnos y alumnas del</text:span><text:span text:style-name="T27"> </text:span><text:span text:style-name="T7">Municipio de Mogán, del AMPA “PLAYA DE ARGUINEGUÍN” DEL CEIP PLAYA DE</text:span><text:span text:style-name="T27"> </text:span><text:span text:style-name="T7">ARGUINEGUÍN <text:s/></text:span></text:p></table:table-cell></table:table-row><table:table-row table:style-name="Tabla5.1"><table:table-cell table:style-name="Tabla5.A1" office:value-type="string"><text:p text:style-name="P25" loext:marker-style-name="T25"><text:span text:style-name="T7">19</text:span><text:span text:style-name="T27"> </text:span></text:p></table:table-cell><table:table-cell table:style-name="Tabla5.A1" office:value-type="string"><text:p text:style-name="P15" loext:marker-style-name="T25"><text:span text:style-name="T7">Expte. 2427/2024. Propuesta para la declaración de la justificación del Programa de</text:span><text:span text:style-name="T27"> </text:span></text:p><text:p text:style-name="P43" loext:marker-style-name="T25"><text:span text:style-name="T7">Colaboración con las Asociaciones de Madres y Padres de alumnos y alumnas del</text:span><text:span text:style-name="T27"> </text:span><text:span text:style-name="T7">Municipio de Mogán, del AMPA “ EL LAUREL” CEO MOTOR GRANDE. <text:s/></text:span></text:p></table:table-cell></table:table-row><table:table-row table:style-name="Tabla5.4"><table:table-cell table:style-name="Tabla5.A1" office:value-type="string"><text:p text:style-name="P25" loext:marker-style-name="T25"><text:span text:style-name="T7">20</text:span><text:span text:style-name="T27"> </text:span></text:p></table:table-cell><table:table-cell table:style-name="Tabla5.A1" office:value-type="string"><text:p text:style-name="P15" loext:marker-style-name="T25"><text:span text:style-name="T7">Expte. 2425/2024. Propuesta para la declaración de la justificación del Programa de</text:span><text:span text:style-name="T27"> </text:span></text:p><text:p text:style-name="P45" loext:marker-style-name="T25"><text:span text:style-name="T7">Colaboración con las Asociaciones de Madres y Padres de alumnos y alumnas del</text:span><text:span text:style-name="T27"> </text:span><text:span text:style-name="T7">Municipio de Mogán, del AMPA “LOS AZULEJOS DE VENEGUERA” del CEIP CASAS</text:span><text:span text:style-name="T27"> </text:span><text:span text:style-name="T7">DE VENEGUERA <text:s/></text:span></text:p></table:table-cell></table:table-row><table:table-row table:style-name="Tabla5.1"><table:table-cell table:style-name="Tabla5.A1" office:value-type="string"><text:p text:style-name="P26" loext:marker-style-name="T25"><text:span text:style-name="T7">21</text:span><text:span text:style-name="T27"> </text:span></text:p></table:table-cell><table:table-cell table:style-name="Tabla5.A1" office:value-type="string"><text:p text:style-name="P17" loext:marker-style-name="T25"><text:span text:style-name="T7">Expte. 2421/2024. Propuesta para la declaración de la justificación del Programa de</text:span><text:span text:style-name="T27"> </text:span></text:p><text:p text:style-name="P42" loext:marker-style-name="T25"><text:span text:style-name="T7">Colaboración con las Asociaciones de Madres y Padres de alumnos y alumnas del</text:span><text:span text:style-name="T27"> </text:span><text:span text:style-name="T7">Municipio de Mogán, del AMPA “PIEDRA PICUA” DEL CEIP PLAYA DE MOGÁN. <text:s/></text:span></text:p></table:table-cell></table:table-row><table:table-row table:style-name="Tabla5.2"><table:table-cell table:style-name="Tabla5.A1" office:value-type="string"><text:p text:style-name="P65" loext:marker-style-name="T25"><text:span text:style-name="T7">22</text:span><text:span text:style-name="T27"> </text:span><text:line-break loext:clear="all"/></text:p></table:table-cell><table:table-cell table:style-name="Tabla5.A1" office:value-type="string"><text:p text:style-name="P46" loext:marker-style-name="T25"><text:span text:style-name="T7">Expte.: 8561/2024 Propuesta para autorizar y comprometer el gasto y reconocer y</text:span><text:span text:style-name="T27"> </text:span><text:span text:style-name="T7">liquidar la obligación de pago por importe de 12.717,03€ en concepto de justiprecio de</text:span><text:span text:style-name="T27"> </text:span></text:p><text:p text:style-name="P19" loext:marker-style-name="T25"><text:span text:style-name="T7">la finca sita en Avenida de la Constitución nº 23, T.M. de Mogán, <text:s/></text:span></text:p></table:table-cell></table:table-row><table:table-row table:style-name="Tabla5.9"><table:table-cell table:style-name="Tabla5.A1" office:value-type="string"><text:p text:style-name="P27" loext:marker-style-name="T25"><text:span text:style-name="T7">23</text:span><text:span text:style-name="T27"> </text:span></text:p></table:table-cell><table:table-cell table:style-name="Tabla5.A1" office:value-type="string"><text:p text:style-name="P21" loext:marker-style-name="T25"><text:span text:style-name="T7">Expte.: 16621/2024. Propuesta para iniciar los trámites oportunos para la aprobación</text:span><text:span text:style-name="T27"> </text:span></text:p><text:p text:style-name="P47" loext:marker-style-name="T25"><text:span text:style-name="T7">del gasto, y de contratación de la obra denominada "VELATORIO PARQUE PINO</text:span><text:span text:style-name="T27"> </text:span><text:span text:style-name="T7">SECO, ARGUINEGUÍN - T. M. DE MOGÁN", actuación incluida en el Plan Adicional de</text:span><text:span text:style-name="T27"> </text:span><text:span text:style-name="T7">Inversiones en los Municipios (PAI 2024) del Cabildo de Gran Canaria. <text:s/></text:span></text:p></table:table-cell></table:table-row><table:table-row table:style-name="Tabla5.10"><table:table-cell table:style-name="Tabla5.A1" office:value-type="string"><text:p text:style-name="P65" loext:marker-style-name="T25"><text:span text:style-name="T7">24</text:span><text:span text:style-name="T27"> </text:span><text:line-break loext:clear="all"/></text:p></table:table-cell><table:table-cell table:style-name="Tabla5.A1" office:value-type="string"><text:p text:style-name="P48" loext:marker-style-name="T25"><text:span text:style-name="T7">Expte.: 9041/2024. Propuesta para iniciar los trámites oportunos para la aprobación</text:span><text:span text:style-name="T27"> </text:span><text:span text:style-name="T7">del gasto, y de contratación de la obra denominada "REMODELACIÓN DE PARQUE</text:span><text:span text:style-name="T27"> </text:span></text:p><text:p text:style-name="P49" loext:marker-style-name="T25"><text:span text:style-name="T7">URBANO EN PUERTO RICO - T. M. DE MOGÁN", actuación incluida en el Plan</text:span><text:span text:style-name="T27"> </text:span><text:span text:style-name="T7">Adicional de Inversiones en los Municipios (PAI 2024) del Cabildo de Gran Canaria.</text:span><text:span text:style-name="T27"> </text:span><text:span text:style-name="T7">Ref.: 24-OBR-31. <text:s/></text:span></text:p></table:table-cell></table:table-row><table:table-row table:style-name="Tabla5.11"><table:table-cell table:style-name="Tabla5.A1" office:value-type="string"><text:p text:style-name="P68" loext:marker-style-name="T25"><text:span text:style-name="T7">25</text:span><text:span text:style-name="T27"> </text:span><text:line-break loext:clear="all"/><text:line-break loext:clear="all"/></text:p></table:table-cell><table:table-cell table:style-name="Tabla5.A1" office:value-type="string"><text:p text:style-name="P71" loext:marker-style-name="T25"><text:span text:style-name="T7">Expte.: 14166/2024. Propuest</text:span><text:span text:style-name="T10">a <text:s/></text:span><text:span text:style-name="T7">aprobació</text:span><text:span text:style-name="T10">n <text:s/></text:span><text:span text:style-name="T7">de</text:span><text:span text:style-name="T12">l <text:s/></text:span><text:span text:style-name="T7">Inform</text:span><text:span text:style-name="T10">e <text:s/></text:span><text:span text:style-name="T7">d</text:span><text:span text:style-name="T10">e <text:s/></text:span><text:span text:style-name="T7">Supervisió</text:span><text:span text:style-name="T10">n <text:s/>y <text:s/></text:span><text:span text:style-name="T7">otros</text:span><text:span text:style-name="T27"> </text:span><text:line-break loext:clear="all"/><text:span text:style-name="T7">extremo</text:span><text:span text:style-name="T8">s </text:span><text:span text:style-name="T7">del Plieg</text:span><text:span text:style-name="T11">o </text:span><text:span text:style-name="T7">d</text:span><text:span text:style-name="T10">e <text:s/></text:span><text:span text:style-name="T7">Cláusula</text:span><text:span text:style-name="T12">s <text:s/></text:span><text:span text:style-name="T7">Administrativa</text:span><text:span text:style-name="T12">s <text:s/></text:span><text:span text:style-name="T7">Particulare</text:span><text:span text:style-name="T10">s <text:s/></text:span><text:span text:style-name="T7">de</text:span><text:span text:style-name="T12">l <text:s/></text:span><text:span text:style-name="T7">proyect</text:span><text:span text:style-name="T10">o <text:s/></text:span><text:span text:style-name="T7">de</text:span><text:span text:style-name="T27"> </text:span><text:line-break loext:clear="all"/><text:span text:style-name="T7">denominad</text:span><text:span text:style-name="T10">a <text:s/></text:span><text:span text:style-name="T7">"ACTUACIÓ</text:span><text:span text:style-name="T12">N <text:s/></text:span><text:span text:style-name="T7">D</text:span><text:span text:style-name="T12">E <text:s/></text:span><text:span text:style-name="T7">EFICIENCI</text:span><text:span text:style-name="T12">A <text:s/></text:span><text:span text:style-name="T7">ENERGÉTIC</text:span><text:span text:style-name="T12">A <text:s/></text:span><text:span text:style-name="T7">E</text:span><text:span text:style-name="T12">N <text:s/></text:span><text:span text:style-name="T7">ALUMBRADO</text:span><text:span text:style-name="T27"> </text:span></text:p><text:p text:style-name="P50" loext:marker-style-name="T25"><text:span text:style-name="T7">PÚBLICO CAP 15 EL CERCADO, MOGÁN - T. M. DE MOGÁN", actuación incluida en</text:span><text:span text:style-name="T27"> </text:span><text:span text:style-name="T7">el Plan de Cooperación con los Ayuntamientos 2024 (Remanente PCA 2024). Ref.:</text:span><text:span text:style-name="T27"> </text:span><text:span text:style-name="T7">24-OBR-40. <text:s/></text:span></text:p></table:table-cell></table:table-row><table:table-row table:style-name="Tabla5.12"><table:table-cell table:style-name="Tabla5.A1" office:value-type="string"><text:p text:style-name="P65" loext:marker-style-name="T25"><text:span text:style-name="T7">26</text:span><text:span text:style-name="T27"> </text:span><text:line-break loext:clear="all"/></text:p></table:table-cell><table:table-cell table:style-name="Tabla5.A1" office:value-type="string"><text:p text:style-name="P67" loext:marker-style-name="T25"><text:span text:style-name="T7">Expte.: 14662/2023. Propuest</text:span><text:span text:style-name="T10">a <text:s/></text:span><text:span text:style-name="T7">aprobació</text:span><text:span text:style-name="T10">n <text:s/></text:span><text:span text:style-name="T7">de</text:span><text:span text:style-name="T12">l <text:s/></text:span><text:span text:style-name="T7">Inform</text:span><text:span text:style-name="T10">e <text:s/></text:span><text:span text:style-name="T7">d</text:span><text:span text:style-name="T10">e <text:s/></text:span><text:span text:style-name="T7">Supervisió</text:span><text:span text:style-name="T10">n <text:s/>y <text:s/></text:span><text:span text:style-name="T7">otros</text:span><text:span text:style-name="T27"> </text:span><text:line-break loext:clear="all"/><text:span text:style-name="T7">extremo</text:span><text:span text:style-name="T12">s <text:s/></text:span><text:span text:style-name="T7">del<text:tab/>Plieg</text:span><text:span text:style-name="T10">o <text:s/></text:span><text:span text:style-name="T7">d</text:span><text:span text:style-name="T10">e <text:s/></text:span><text:span text:style-name="T7">Cláusula</text:span><text:span text:style-name="T10">s <text:s/></text:span><text:span text:style-name="T7">Administrativa</text:span><text:span text:style-name="T10">s <text:s/></text:span><text:span text:style-name="T7">Particulare</text:span><text:span text:style-name="T12">s <text:s/></text:span><text:span text:style-name="T7">del<text:tab/>proyecto</text:span><text:span text:style-name="T27"> </text:span></text:p><text:p text:style-name="P51" loext:marker-style-name="T25"><text:span text:style-name="T7">denominad</text:span><text:span text:style-name="T10">o <text:s/></text:span><text:span text:style-name="T7">"PLANT</text:span><text:span text:style-name="T12">A <text:s/></text:span><text:span text:style-name="T7">D</text:span><text:span text:style-name="T12">E <text:s/></text:span><text:span text:style-name="T7">AGU</text:span><text:span text:style-name="T12">A <text:s/></text:span><text:span text:style-name="T7">REGENERAD</text:span><text:span text:style-name="T12">A <text:s/></text:span><text:span text:style-name="T7">MEDIANT</text:span><text:span text:style-name="T12">E <text:s/></text:span><text:span text:style-name="T7">PROCES</text:span><text:span text:style-name="T12">O <text:s/></text:span><text:span text:style-name="T7">DE</text:span><text:span text:style-name="T27"> </text:span><text:line-break loext:clear="all"/><text:span text:style-name="T7">ELECTRO DIÁLISIS REVERSIBLE (EDR) EN LA EDAR DE PLAYA DE MOGÁN T. M.</text:span><text:span text:style-name="T27"> </text:span><text:span text:style-name="T7">D</text:span><text:span text:style-name="T12">E <text:s/></text:span><text:span text:style-name="T7">MOGÁN", actuación financiada mediant</text:span><text:span text:style-name="T11">e </text:span><text:span text:style-name="T7">Orde</text:span><text:span text:style-name="T11">n </text:span><text:span text:style-name="T7">d</text:span><text:span text:style-name="T8">e </text:span><text:span text:style-name="T7">l</text:span><text:span text:style-name="T11">a </text:span><text:span text:style-name="T7">Consejerí</text:span><text:span text:style-name="T10">a <text:s/></text:span><text:span text:style-name="T7">d</text:span><text:span text:style-name="T10">e <text:s/></text:span><text:span text:style-name="T7">Política</text:span><text:span text:style-name="T27"> </text:span><text:line-break loext:clear="all"/><text:span text:style-name="T7">Territorial</text:span><text:span text:style-name="T10">, <text:s/></text:span><text:span text:style-name="T7">Cohesión Territoria</text:span><text:span text:style-name="T8">l </text:span><text:span text:style-name="T7">y Agua</text:span><text:span text:style-name="T8">s </text:span><text:span text:style-name="T7">de</text:span><text:span text:style-name="T8">l </text:span><text:span text:style-name="T7">Gobiern</text:span><text:span text:style-name="T11">o </text:span><text:span text:style-name="T7">d</text:span><text:span text:style-name="T11">e </text:span><text:span text:style-name="T7">Canarias</text:span><text:span text:style-name="T11">, </text:span><text:span text:style-name="T7">po</text:span><text:span text:style-name="T11">r </text:span><text:span text:style-name="T7">l</text:span><text:span text:style-name="T11">a </text:span><text:span text:style-name="T7">qu</text:span><text:span text:style-name="T11">e </text:span><text:span text:style-name="T7">se</text:span><text:span text:style-name="T27"> </text:span><text:line-break loext:clear="all"/><text:span text:style-name="T7">concede una subvención directa al Ayuntamiento de Mogán. <text:s/></text:span></text:p></table:table-cell></table:table-row><table:table-row table:style-name="Tabla5.9"><table:table-cell table:style-name="Tabla5.A1" office:value-type="string"><text:p text:style-name="P65" loext:marker-style-name="T25"><text:span text:style-name="T7">27</text:span><text:span text:style-name="T27"> </text:span><text:line-break loext:clear="all"/></text:p></table:table-cell><table:table-cell table:style-name="Tabla5.A1" office:value-type="string"><text:p text:style-name="P52" loext:marker-style-name="T25"><text:span text:style-name="T7">Expte.: 1377/2024. Propuesta aprobación de las partidas alzadas a justificar de las</text:span><text:span text:style-name="T27"> </text:span><text:span text:style-name="T7">unidades 10.1.6-9 del proyecto de "REHABILITACIÓN DEL ENTORNO DE LA PLAYA</text:span><text:span text:style-name="T27"> </text:span></text:p><text:p text:style-name="P53" loext:marker-style-name="T25"><text:span text:style-name="T7">DEL PERCHEL, ARGUINEGUÍ</text:span><text:span text:style-name="T8">N </text:span><text:span text:style-name="T11">- </text:span><text:span text:style-name="T7">T.M</text:span><text:span text:style-name="T8">. </text:span><text:span text:style-name="T7">D</text:span><text:span text:style-name="T12">E <text:s/></text:span><text:span text:style-name="T7">MOGÁN"</text:span><text:span text:style-name="T10">, <text:s/></text:span><text:span text:style-name="T7">actuació</text:span><text:span text:style-name="T10">n <text:s/></text:span><text:span text:style-name="T7">financiad</text:span><text:span text:style-name="T10">a <text:s/></text:span><text:span text:style-name="T7">por</text:span><text:span text:style-name="T27"> </text:span><text:line-break loext:clear="all"/><text:span text:style-name="T7">Turismo de Gran Canaria del Cabildo . Ref.: 24-OBR-03. <text:s/></text:span></text:p></table:table-cell></table:table-row><table:table-row table:style-name="Tabla5.2"><table:table-cell table:style-name="Tabla5.A1" office:value-type="string"><text:p text:style-name="P26" loext:marker-style-name="T25"><text:span text:style-name="T7">28</text:span><text:span text:style-name="T27"> </text:span></text:p></table:table-cell><table:table-cell table:style-name="Tabla5.A1" office:value-type="string"><text:p text:style-name="P17" loext:marker-style-name="T25"><text:span text:style-name="T7">Expte.: 1377/2024. Propuesta aumentar el plazo ejecución de la obra Rehabilitación</text:span><text:span text:style-name="T27"> </text:span></text:p><text:p text:style-name="P54" loext:marker-style-name="T25"><text:span text:style-name="T7">del entorno de la Playa de El Perchel, T.M. Mogán, adjudicada a la entidad URBAN</text:span><text:span text:style-name="T27"> </text:span><text:span text:style-name="T7">2020, S.L. <text:s/></text:span></text:p></table:table-cell></table:table-row><table:table-row table:style-name="Tabla5.15"><table:table-cell table:style-name="Tabla5.A1" office:value-type="string"><text:p text:style-name="P25" loext:marker-style-name="T25"><text:span text:style-name="T7">29</text:span><text:span text:style-name="T27"> </text:span></text:p></table:table-cell><table:table-cell table:style-name="Tabla5.A1" office:value-type="string"><text:p text:style-name="P15" loext:marker-style-name="T25"><text:span text:style-name="T7">Expte.: 2259/2023. Propuesta acordar la imposición de penalidades por demora en la</text:span><text:span text:style-name="T27"> </text:span></text:p><text:p text:style-name="P34" loext:marker-style-name="T25"><text:span text:style-name="T7">ejecución de la obra Instalación de Módulo de Salvamento en Playa del Cura, T.M.</text:span><text:span text:style-name="T27"> </text:span></text:p></table:table-cell></table:table-row></table:table></draw:text-box></draw:frame></text:p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8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9" loext:marker-style-name="T2"/>
        <text:p text:style-name="P88" loext:marker-style-name="T1"/>
        <text:p text:style-name="P88" loext:marker-style-name="T1"><draw:frame draw:style-name="fr1" draw:name="Marco6" text:anchor-type="paragraph" svg:x="0.108cm" svg:y="-0.018cm" svg:width="17.84cm" draw:z-index="31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9" loext:marker-style-name="T25"><draw:custom-shape text:anchor-type="char" draw:z-index="9" draw:name="Freeform 8" draw:style-name="gr5" draw:text-style-name="P205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draw:custom-shape text:anchor-type="char" draw:z-index="10" draw:name="Freeform 9" draw:style-name="gr4" draw:text-style-name="P205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text:span text:style-name="T20">Documento firmado por:</text:span><text:span text:style-name="T26"> </text:span></text:p></table:table-cell><table:table-cell table:style-name="Tabla6.A1" office:value-type="string"><text:p text:style-name="P10" loext:marker-style-name="T25"><draw:custom-shape text:anchor-type="char" draw:z-index="8" draw:name="Freeform 7" draw:style-name="gr6" draw:text-style-name="P205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20">Cargo:</text:span><text:span text:style-name="T26"> </text:span></text:p></table:table-cell><table:table-cell table:style-name="Tabla6.A1" office:value-type="string"><text:p text:style-name="P11" loext:marker-style-name="T25"><text:span text:style-name="T20">Fecha/hora:</text:span><text:span text:style-name="T26"> </text:span></text:p></table:table-cell></table:table-row><table:table-row table:style-name="Tabla6.2"><table:table-cell table:style-name="Tabla6.A1" office:value-type="string"><text:p text:style-name="P75" loext:marker-style-name="T25"><draw:custom-shape text:anchor-type="char" draw:z-index="7" draw:name="Freeform 6" draw:style-name="gr7" draw:text-style-name="P205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1">ONALIA BUENO GARCIA (AYUNTAMIENTO DE MOGAN)</text:span><text:span text:style-name="T28"> </text:span></text:p><text:p text:style-name="P76" loext:marker-style-name="T25"><text:span text:style-name="T21">SALVADOR ALVAREZ LEON</text:span><text:span text:style-name="T28"> </text:span></text:p></table:table-cell><table:table-cell table:style-name="Tabla6.A1" office:value-type="string"><text:p text:style-name="P77" loext:marker-style-name="T25"><text:span text:style-name="T21">Alcaldesa-Presidenta</text:span><text:span text:style-name="T28"> </text:span></text:p><text:p text:style-name="P78" loext:marker-style-name="T25"><text:span text:style-name="T21">Secretario General Accidental</text:span><text:span text:style-name="T28"> </text:span></text:p></table:table-cell><table:table-cell table:style-name="Tabla6.A1" office:value-type="string"><text:p text:style-name="P79" loext:marker-style-name="T25"><text:span text:style-name="T21">26/12/2024 11:52</text:span><text:span text:style-name="T28"> </text:span></text:p><text:p text:style-name="P80" loext:marker-style-name="T25"><text:span text:style-name="T21">26/12/2024 11:53</text:span><text:span text:style-name="T28"> </text:span></text:p></table:table-cell></table:table-row></table:table></draw:text-box></draw:frame></text:p>
      </text:section>
      <text:section text:style-name="Sect1" text:name="Sección3">
        <text:p text:style-name="P90" loext:marker-style-name="T1"/>
        <text:p text:style-name="P89" loext:marker-style-name="T1"/>
        <text:p text:style-name="P92" loext:marker-style-name="T2"/>
        <text:p text:style-name="P92" loext:marker-style-name="T2"/>
        <text:p text:style-name="P93" loext:marker-style-name="T2"/>
        <text:p text:style-name="P106" loext:marker-style-name="T25"><text:span text:style-name="T3">Página 3 de 4</text:span><text:span text:style-name="T22"> </text:span></text:p>
        <text:p text:style-name="P92" loext:marker-style-name="T2"><draw:frame draw:style-name="fr2" draw:name="Imagen2" text:anchor-type="char" svg:x="4.283cm" svg:y="-0.296cm" svg:width="4.449cm" svg:height="2.011cm" draw:z-index="20"><draw:image xlink:href="Pictures/100000000000020D000000E042604CDD.png" xlink:type="simple" xlink:show="embed" xlink:actuate="onLoad" draw:mime-type="image/png"/></draw:frame></text:p>
        <text:p text:style-name="P92" loext:marker-style-name="T2"/>
        <text:p text:style-name="P94" loext:marker-style-name="T2"/>
        <text:p text:style-name="P109" loext:marker-style-name="T25"><text:span text:style-name="T4">Unidad administrativa de Secretaría</text:span><text:span text:style-name="T23"> </text:span><text:line-break loext:clear="all"/><text:span text:style-name="T4">Expte.: 149/2024</text:span><text:span text:style-name="T23"> </text:span></text:p>
        <text:p text:style-name="P110" loext:marker-style-name="T25"><text:span text:style-name="T5">Asunto: Junta de Gobierno Local Ordinaria</text:span><text:span text:style-name="T23"> </text:span></text:p>
      </text:section>
      <text:section text:style-name="Sect2" text:name="Sección4">
        <text:p text:style-name="P88" loext:marker-style-name="T1"/>
        <text:p text:style-name="P89" loext:marker-style-name="T1"><draw:frame draw:style-name="fr1" draw:name="Marco7" text:anchor-type="paragraph" svg:x="0.108cm" svg:y="-4.665cm" svg:width="1.647cm" draw:z-index="32" loext:may-break-between-pages="true"><draw:text-box fo:min-height="0cm"><table:table table:name="Tabla7" table:style-name="Tabla7"><table:table-column table:style-name="Tabla7.A"/><table:table-column table:style-name="Tabla7.B"/><table:table-row table:style-name="Tabla7.1"><table:table-cell table:style-name="Tabla7.A1" table:number-columns-spanned="2" office:value-type="string"><text:p text:style-name="P1" loext:marker-style-name="T25"><text:span text:style-name="T19">DECRETO</text:span><text:span text:style-name="T26"> </text:span></text:p></table:table-cell><table:covered-table-cell/></table:table-row><table:table-row table:style-name="Tabla7.2"><table:table-cell table:style-name="Tabla7.A1" office:value-type="string"><text:p text:style-name="P87" loext:marker-style-name="T2"/></table:table-cell><table:table-cell table:style-name="Tabla7.A1" table:number-rows-spanned="2" office:value-type="string"><text:p text:style-name="P87" loext:marker-style-name="T2"/></table:table-cell></table:table-row><table:table-row table:style-name="Tabla7.3"><table:table-cell table:style-name="Tabla7.A1" office:value-type="string"><text:p text:style-name="P87" loext:marker-style-name="T2"/></table:table-cell><table:covered-table-cell table:style-name="Tabla7.B3"/></table:table-row><table:table-row table:style-name="Tabla7.4"><table:table-cell table:style-name="Tabla7.A1" office:value-type="string"><text:p text:style-name="P87" loext:marker-style-name="T2"><draw:custom-shape text:anchor-type="char" draw:z-index="11" draw:name="Freeform 10" draw:style-name="gr8" draw:text-style-name="P205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7.A1" office:value-type="string"><text:p text:style-name="P87" loext:marker-style-name="T2"/></table:table-cell></table:table-row></table:table></draw:text-box></draw:frame></text:p>
        <text:p text:style-name="P100" loext:marker-style-name="T2"/>
        <text:p text:style-name="P92" loext:marker-style-name="T2"/>
        <text:p text:style-name="P92" loext:marker-style-name="T2"><draw:frame draw:style-name="fr1" draw:name="Marco8" text:anchor-type="paragraph" svg:x="2.081cm" svg:y="-0.476cm" svg:width="13.686cm" draw:z-index="33" loext:may-break-between-pages="true"><draw:text-box fo:min-height="0cm"><table:table table:name="Tabla8" table:style-name="Tabla8"><table:table-column table:style-name="Tabla8.A"/><table:table-column table:style-name="Tabla8.B"/><table:table-row table:style-name="Tabla8.1"><table:table-cell table:style-name="Tabla8.A1" office:value-type="string"><text:p text:style-name="P87" loext:marker-style-name="T2"/></table:table-cell><table:table-cell table:style-name="Tabla8.A1" office:value-type="string"><text:p text:style-name="P8" loext:marker-style-name="T25"><text:span text:style-name="T7">Mogán, adjudicada a ELOPAUFRAN, S.L. <text:s/></text:span></text:p></table:table-cell></table:table-row><table:table-row table:style-name="Tabla8.2"><table:table-cell table:style-name="Tabla8.A1" office:value-type="string"><text:p text:style-name="P27" loext:marker-style-name="T25"><text:span text:style-name="T7">30</text:span><text:span text:style-name="T27"> </text:span></text:p></table:table-cell><table:table-cell table:style-name="Tabla8.A1" office:value-type="string"><text:p text:style-name="P21" loext:marker-style-name="T25"><text:span text:style-name="T7">Expte.</text:span><text:span text:style-name="T10">: <text:s/></text:span><text:span text:style-name="T7">2081/2024</text:span><text:span text:style-name="T10">. <text:s/></text:span><text:span text:style-name="T7">Propuest</text:span><text:span text:style-name="T10">a <text:s/></text:span><text:span text:style-name="T7">adjudica</text:span><text:span text:style-name="T10">r <text:s/></text:span><text:span text:style-name="T7">lo</text:span><text:span text:style-name="T12">s <text:s/></text:span><text:span text:style-name="T7">Servicio</text:span><text:span text:style-name="T12">s <text:s/></text:span><text:span text:style-name="T7">d</text:span><text:span text:style-name="T10">e <text:s/></text:span><text:span text:style-name="T7">Telecomunicaciones</text:span><text:span text:style-name="T27"> </text:span></text:p><text:p text:style-name="P84" loext:marker-style-name="T25"><text:span text:style-name="T7">(Telefonía fija, móvil, datos y acceso a internet) del Ayuntamiento de Mogán.. <text:s/></text:span></text:p></table:table-cell></table:table-row><table:table-row table:style-name="Tabla8.3"><table:table-cell table:style-name="Tabla8.A1" office:value-type="string"><text:p text:style-name="P86" loext:marker-style-name="T25"><text:span text:style-name="T7">31</text:span><text:span text:style-name="T27"> </text:span></text:p></table:table-cell><table:table-cell table:style-name="Tabla8.A1" office:value-type="string"><text:p text:style-name="P85" loext:marker-style-name="T25"><text:span text:style-name="T7">Expte. 363361/2021. Lote 6. Propuesta devolución de garantía definitiva constituida</text:span><text:span text:style-name="T27"> </text:span></text:p><text:p text:style-name="P55" loext:marker-style-name="T25"><text:span text:style-name="T7">en relación al contrato de Suministro de Recursos Materiales para la Dotación de los</text:span><text:span text:style-name="T27"> </text:span><text:span text:style-name="T7">Centros de Formacion Municipal. Lote 6: EQUIPAMIENTO HOSTELERÍA <text:s/></text:span></text:p></table:table-cell></table:table-row><table:table-row table:style-name="Tabla8.4"><table:table-cell table:style-name="Tabla8.A1" office:value-type="string"><text:p text:style-name="P66" loext:marker-style-name="T25"><text:span text:style-name="T7">32</text:span><text:span text:style-name="T27"> </text:span><text:line-break loext:clear="all"/></text:p></table:table-cell><table:table-cell table:style-name="Tabla8.A1" office:value-type="string"><text:p text:style-name="P56" loext:marker-style-name="T25"><text:span text:style-name="T7">Expte: 2851/2023 Propuesta prorrogar el contrato de Servicio de Asistencia Técnica</text:span><text:span text:style-name="T27"> </text:span><text:span text:style-name="T7">de apoyo a la gestión e implementación del plan de sostenibilidad turística de destino</text:span><text:span text:style-name="T27"> </text:span></text:p><text:p text:style-name="P84" loext:marker-style-name="T25"><text:span text:style-name="T7">Mogán: Montaña, mar y cielo ... con la entidad KHORA URBAN CONSULTING, S.L. <text:s/></text:span></text:p></table:table-cell></table:table-row><table:table-row table:style-name="Tabla8.5"><table:table-cell table:style-name="Tabla8.A1" office:value-type="string"><text:p text:style-name="P86" loext:marker-style-name="T25"><text:span text:style-name="T7">33</text:span><text:span text:style-name="T27"> </text:span></text:p></table:table-cell><table:table-cell table:style-name="Tabla8.A1" office:value-type="string"><text:p text:style-name="P85" loext:marker-style-name="T25"><text:span text:style-name="T7">Expte.: 15535/2023. Propuesta declarar desierto el procedimiento tramitado para la</text:span><text:span text:style-name="T27"> </text:span></text:p><text:p text:style-name="P57" loext:marker-style-name="T25"><text:span text:style-name="T7">ejecución de la obra denominada REHABILITACIÓN Y ADECUACIÓN DEL EDIFICIO</text:span><text:span text:style-name="T27"> </text:span><text:span text:style-name="T7">EXISTENTE EN LA PLAZA SARMIENTO Y COTO, Nº1 (LA FONDA) - T. M. DE</text:span><text:span text:style-name="T27"> </text:span><text:span text:style-name="T7">MOGÁN. <text:s/></text:span></text:p></table:table-cell></table:table-row><table:table-row table:style-name="Tabla8.4"><table:table-cell table:style-name="Tabla8.A1" office:value-type="string"><text:p text:style-name="P25" loext:marker-style-name="T25"><text:span text:style-name="T7">34</text:span><text:span text:style-name="T27"> </text:span></text:p></table:table-cell><table:table-cell table:style-name="Tabla8.A1" office:value-type="string"><text:p text:style-name="P15" loext:marker-style-name="T25"><text:span text:style-name="T7">Expte.: 13734/2024 Resolución de la justificación total de la subvención Concurrencia</text:span><text:span text:style-name="T27"> </text:span></text:p><text:p text:style-name="P58" loext:marker-style-name="T25"><text:span text:style-name="T7">Competitiva destinada a la adquisición de maquinaria - equipamiento agrícola con</text:span><text:span text:style-name="T27"> </text:span><text:span text:style-name="T7">destino a las pequeñas explotaciones del municipio de Mogán, año 2024. <text:s/></text:span></text:p></table:table-cell></table:table-row><table:table-row table:style-name="Tabla8.5"><table:table-cell table:style-name="Tabla8.A1" office:value-type="string"><text:p text:style-name="P66" loext:marker-style-name="T25"><text:span text:style-name="T7">35</text:span><text:span text:style-name="T27"> </text:span><text:line-break loext:clear="all"/></text:p></table:table-cell><table:table-cell table:style-name="Tabla8.A1" office:value-type="string"><text:p text:style-name="P38" loext:marker-style-name="T25"><text:span text:style-name="T7">Expte.</text:span><text:span text:style-name="T10">: <text:s/></text:span><text:span text:style-name="T7">13734/202</text:span><text:span text:style-name="T10">4 <text:s/></text:span><text:span text:style-name="T7">Reconocimient</text:span><text:span text:style-name="T10">o <text:s/></text:span><text:span text:style-name="T7">d</text:span><text:span text:style-name="T10">e <text:s/></text:span><text:span text:style-name="T7">l</text:span><text:span text:style-name="T10">a <text:s/></text:span><text:span text:style-name="T7">obligació</text:span><text:span text:style-name="T10">n <text:s/>y <text:s/></text:span><text:span text:style-name="T7">propuest</text:span><text:span text:style-name="T10">a <text:s/></text:span><text:span text:style-name="T7">d</text:span><text:span text:style-name="T10">e <text:s/></text:span><text:span text:style-name="T7">pago</text:span><text:span text:style-name="T27"> </text:span><text:line-break loext:clear="all"/><text:span text:style-name="T7">correspondient</text:span><text:span text:style-name="T11">e a </text:span><text:span text:style-name="T7">l</text:span><text:span text:style-name="T11">a </text:span><text:span text:style-name="T7">Convocatori</text:span><text:span text:style-name="T11">a </text:span><text:span text:style-name="T7">de Subvencione</text:span><text:span text:style-name="T12">s <text:s/></text:span><text:span text:style-name="T7">e</text:span><text:span text:style-name="T10">n <text:s/></text:span><text:span text:style-name="T7">concurrenci</text:span><text:span text:style-name="T10">a <text:s/></text:span><text:span text:style-name="T7">competitiva</text:span><text:span text:style-name="T27"> </text:span></text:p><text:p text:style-name="P59" loext:marker-style-name="T25"><text:span text:style-name="T7">destinada a la adquisición de maquinaria - equipamiento agrícola con destino a las</text:span><text:span text:style-name="T27"> </text:span><text:span text:style-name="T7">pequeñas explotaciones del municipio de Mogán, anualidad 2024. <text:s/></text:span></text:p></table:table-cell></table:table-row><table:table-row table:style-name="Tabla8.2"><table:table-cell table:style-name="Tabla8.A1" office:value-type="string"><text:p text:style-name="P25" loext:marker-style-name="T25"><text:span text:style-name="T7">36</text:span><text:span text:style-name="T27"> </text:span></text:p></table:table-cell><table:table-cell table:style-name="Tabla8.A1" office:value-type="string"><text:p text:style-name="P15" loext:marker-style-name="T25"><text:span text:style-name="T7">Expdte.: 17826/2024. Encargo a medios propios del programa de Escuela Infantil</text:span><text:span text:style-name="T27"> </text:span></text:p><text:p text:style-name="P19" loext:marker-style-name="T25"><text:span text:style-name="T7">Mogán 2025 a Mogán Gestión Municipal. <text:s/></text:span></text:p></table:table-cell></table:table-row><table:table-row table:style-name="Tabla8.3"><table:table-cell table:style-name="Tabla8.A1" office:value-type="string"><text:p text:style-name="P25" loext:marker-style-name="T25"><text:span text:style-name="T7">37</text:span><text:span text:style-name="T27"> </text:span></text:p></table:table-cell><table:table-cell table:style-name="Tabla8.A1" office:value-type="string"><text:p text:style-name="P15" loext:marker-style-name="T25"><text:span text:style-name="T7">Expte. 18102/2024. Aprobación del servicio de Limpieza de instalaciones municipales</text:span><text:span text:style-name="T27"> </text:span></text:p><text:p text:style-name="P60" loext:marker-style-name="T25"><text:span text:style-name="T7">para el ejercicio 2025, así como aprobar el encargo de la gestión del mismo a la</text:span><text:span text:style-name="T27"> </text:span><text:span text:style-name="T7">entidad Mogán gestión municipal, S.L. <text:s/></text:span></text:p></table:table-cell></table:table-row><table:table-row table:style-name="Tabla8.4"><table:table-cell table:style-name="Tabla8.A1" office:value-type="string"><text:p text:style-name="P69" loext:marker-style-name="T25"><text:span text:style-name="T7">38</text:span><text:span text:style-name="T27"> </text:span><text:line-break loext:clear="all"/><text:line-break loext:clear="all"/></text:p></table:table-cell><table:table-cell table:style-name="Tabla8.A1" office:value-type="string"><text:p text:style-name="P72" loext:marker-style-name="T25"><text:span text:style-name="T7">Expte. 17750/2024. Aprobación del Servicio de dinamización de ocio y formación para</text:span><text:span text:style-name="T27"> </text:span><text:span text:style-name="T7">la juventud para el ejercicio 2025, así como aprobar el encargo a medio propio para la</text:span><text:span text:style-name="T27"> </text:span><text:span text:style-name="T7">gestión del mismo a Mogán gestión municipal, S.L. <text:s/></text:span></text:p></table:table-cell></table:table-row><table:table-row table:style-name="Tabla8.3"><table:table-cell table:style-name="Tabla8.A1" office:value-type="string"><text:p text:style-name="P25" loext:marker-style-name="T25"><text:span text:style-name="T7">39</text:span><text:span text:style-name="T27"> </text:span></text:p></table:table-cell><table:table-cell table:style-name="Tabla8.A1" office:value-type="string"><text:p text:style-name="P15" loext:marker-style-name="T25"><text:span text:style-name="T7">Expte. 17749/2024. Aprobación del Servicio de prensa para el ejercicio 2025, así</text:span><text:span text:style-name="T27"> </text:span></text:p><text:p text:style-name="P61" loext:marker-style-name="T25"><text:span text:style-name="T7">como aprobar el encargo para la gestión del mismo a la entidad Mogán gestión</text:span><text:span text:style-name="T27"> </text:span><text:span text:style-name="T7">municipal, S.L. <text:s/></text:span></text:p></table:table-cell></table:table-row><table:table-row table:style-name="Tabla8.12"><table:table-cell table:style-name="Tabla8.A1" office:value-type="string"><text:p text:style-name="P65" loext:marker-style-name="T25"><text:span text:style-name="T7">40</text:span><text:span text:style-name="T27"> </text:span><text:line-break loext:clear="all"/></text:p></table:table-cell><table:table-cell table:style-name="Tabla8.A1" office:value-type="string"><text:p text:style-name="P62" loext:marker-style-name="T25"><text:span text:style-name="T7">Expte.: 18011/2024 . Renovación de la Encomienda de Gestión, Administración y</text:span><text:span text:style-name="T27"> </text:span><text:span text:style-name="T7">Explotación de los Servicios de Temporada en las Playas del Municipio de Mogán (a</text:span><text:span text:style-name="T27"> </text:span></text:p><text:p text:style-name="P63" loext:marker-style-name="T25"><text:span text:style-name="T7">excepción de los servicios deportivos), desde enero de 2025 hasta diciembre de</text:span><text:span text:style-name="T27"> </text:span><text:span text:style-name="T7">2025, a Mogán Gestión Municipal , S.L (GESTIONA) <text:s/></text:span></text:p></table:table-cell></table:table-row><table:table-row table:style-name="Tabla8.3"><table:table-cell table:style-name="Tabla8.A1" office:value-type="string"><text:p text:style-name="P70" loext:marker-style-name="T25"><text:span text:style-name="T7">41</text:span><text:span text:style-name="T27"> </text:span><text:line-break loext:clear="all"/><text:line-break loext:clear="all"/></text:p></table:table-cell><table:table-cell table:style-name="Tabla8.A1" office:value-type="string"><text:p text:style-name="P73" loext:marker-style-name="T25"><text:span text:style-name="T7">Expte. 17748/2024. Aprobación del Servicio de bibliotecas para el ejercicio 2025, así</text:span><text:span text:style-name="T27"> </text:span><text:span text:style-name="T7">como aprobar el encargo a medio propio para la gestión del mismo a Mogán gestión</text:span><text:span text:style-name="T27"> </text:span><text:span text:style-name="T7">municipal, S.L. <text:s/></text:span></text:p></table:table-cell></table:table-row><table:table-row table:style-name="Tabla8.14"><table:table-cell table:style-name="Tabla8.A1" office:value-type="string"><text:p text:style-name="P26" loext:marker-style-name="T25"><text:span text:style-name="T7">42</text:span><text:span text:style-name="T27"> </text:span></text:p></table:table-cell><table:table-cell table:style-name="Tabla8.A1" office:value-type="string"><text:p text:style-name="P17" loext:marker-style-name="T25"><text:span text:style-name="T7">Expte. 18081/2024. Aprobación del servicio de Guardia para mantenimiento correctivo</text:span><text:span text:style-name="T27"> </text:span></text:p><text:p text:style-name="P74" loext:marker-style-name="T25"><text:span text:style-name="T7">de las redes de abastecimiento y alcantarillado, supervisión y control de los depósitos</text:span><text:span text:style-name="T27"> </text:span><text:span text:style-name="T7">municipales y lectura, verificación, mantenimiento e instalación de contadores para el</text:span><text:span text:style-name="T27"> </text:span><text:span text:style-name="T7">ejercicio 2025, así como aprobar el encargo de la gestión del mismo a la entidad</text:span><text:span text:style-name="T27"> </text:span></text:p><text:p text:style-name="P19" loext:marker-style-name="T25"><text:span text:style-name="T7">Mogán gestión municipal, S.L. <text:s/></text:span></text:p></table:table-cell></table:table-row><table:table-row table:style-name="Tabla8.3"><table:table-cell table:style-name="Tabla8.A1" office:value-type="string"><text:p text:style-name="P27" loext:marker-style-name="T25"><text:span text:style-name="T7">43</text:span><text:span text:style-name="T27"> </text:span></text:p></table:table-cell><table:table-cell table:style-name="Tabla8.A1" office:value-type="string"><text:p text:style-name="P21" loext:marker-style-name="T25"><text:span text:style-name="T7">Expte. 18128/2024. Aprobación del Servicio de estacionamiento limitado y controlado</text:span><text:span text:style-name="T27"> </text:span></text:p><text:p text:style-name="P64" loext:marker-style-name="T25"><text:span text:style-name="T7">en la vía pública bajo control horario para el ejercicio 2025, así como aprobar el</text:span><text:span text:style-name="T27"> </text:span><text:span text:style-name="T7">encargo de la gestión del mismo a la entidad Mogán gestión municipal, S.L. <text:s/></text:span></text:p></table:table-cell></table:table-row><table:table-row table:style-name="Tabla8.2"><table:table-cell table:style-name="Tabla8.A1" office:value-type="string"><text:p text:style-name="P26" loext:marker-style-name="T25"><text:span text:style-name="T7">44</text:span><text:span text:style-name="T27"> </text:span></text:p></table:table-cell><table:table-cell table:style-name="Tabla8.A1" office:value-type="string"><text:p text:style-name="P22" loext:marker-style-name="T25"><text:span text:style-name="T7">Expte</text:span><text:span text:style-name="T12">. <text:s/></text:span><text:span text:style-name="T10">: <text:s/></text:span><text:span text:style-name="T7">17943/2024</text:span><text:span text:style-name="T10">. <text:s/></text:span><text:span text:style-name="T7">Encarg</text:span><text:span text:style-name="T10">o <text:s/>a <text:s/></text:span><text:span text:style-name="T7">medio</text:span><text:span text:style-name="T12">s <text:s/></text:span><text:span text:style-name="T7">propio</text:span><text:span text:style-name="T12">s <text:s/></text:span><text:span text:style-name="T7">d</text:span><text:span text:style-name="T10">e <text:s/></text:span><text:span text:style-name="T7">l</text:span><text:span text:style-name="T10">a <text:s/></text:span><text:span text:style-name="T7">Gestió</text:span><text:span text:style-name="T10">n <text:s/></text:span><text:span text:style-name="T7">de</text:span><text:span text:style-name="T12">l <text:s/></text:span><text:span text:style-name="T7">servicio</text:span><text:span text:style-name="T27"> </text:span></text:p><text:p text:style-name="P35" loext:marker-style-name="T25"><text:span text:style-name="T7">administrativo del Archivo Municipal a la Sociedad Mercantil Local Mogán Gestión</text:span><text:span text:style-name="T27"> </text:span></text:p></table:table-cell></table:table-row></table:table></draw:text-box></draw:frame></text:p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101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102" loext:marker-style-name="T2"/>
        <text:p text:style-name="P88" loext:marker-style-name="T1"/>
        <text:p text:style-name="P88" loext:marker-style-name="T1"><draw:frame draw:style-name="fr1" draw:name="Marco9" text:anchor-type="paragraph" svg:x="0.108cm" svg:y="-0.018cm" svg:width="17.84cm" draw:z-index="34" loext:may-break-between-pages="true"><draw:text-box fo:min-height="0cm"><table:table table:name="Tabla9" table:style-name="Tabla9"><table:table-column table:style-name="Tabla9.A"/><table:table-column table:style-name="Tabla9.B"/><table:table-column table:style-name="Tabla9.C"/><table:table-row table:style-name="Tabla9.1"><table:table-cell table:style-name="Tabla9.A1" office:value-type="string"><text:p text:style-name="P9" loext:marker-style-name="T25"><draw:custom-shape text:anchor-type="char" draw:z-index="14" draw:name="Freeform 13" draw:style-name="gr5" draw:text-style-name="P205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draw:custom-shape text:anchor-type="char" draw:z-index="15" draw:name="Freeform 14" draw:style-name="gr4" draw:text-style-name="P205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text:span text:style-name="T20">Documento firmado por:</text:span><text:span text:style-name="T26"> </text:span></text:p></table:table-cell><table:table-cell table:style-name="Tabla9.A1" office:value-type="string"><text:p text:style-name="P10" loext:marker-style-name="T25"><draw:custom-shape text:anchor-type="char" draw:z-index="13" draw:name="Freeform 12" draw:style-name="gr6" draw:text-style-name="P205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20">Cargo:</text:span><text:span text:style-name="T26"> </text:span></text:p></table:table-cell><table:table-cell table:style-name="Tabla9.A1" office:value-type="string"><text:p text:style-name="P11" loext:marker-style-name="T25"><text:span text:style-name="T20">Fecha/hora:</text:span><text:span text:style-name="T26"> </text:span></text:p></table:table-cell></table:table-row><table:table-row table:style-name="Tabla9.2"><table:table-cell table:style-name="Tabla9.A1" office:value-type="string"><text:p text:style-name="P75" loext:marker-style-name="T25"><draw:custom-shape text:anchor-type="char" draw:z-index="12" draw:name="Freeform 11" draw:style-name="gr7" draw:text-style-name="P205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1">ONALIA BUENO GARCIA (AYUNTAMIENTO DE MOGAN)</text:span><text:span text:style-name="T28"> </text:span></text:p><text:p text:style-name="P76" loext:marker-style-name="T25"><text:span text:style-name="T21">SALVADOR ALVAREZ LEON</text:span><text:span text:style-name="T28"> </text:span></text:p></table:table-cell><table:table-cell table:style-name="Tabla9.A1" office:value-type="string"><text:p text:style-name="P77" loext:marker-style-name="T25"><text:span text:style-name="T21">Alcaldesa-Presidenta</text:span><text:span text:style-name="T28"> </text:span></text:p><text:p text:style-name="P78" loext:marker-style-name="T25"><text:span text:style-name="T21">Secretario General Accidental</text:span><text:span text:style-name="T28"> </text:span></text:p></table:table-cell><table:table-cell table:style-name="Tabla9.A1" office:value-type="string"><text:p text:style-name="P79" loext:marker-style-name="T25"><text:span text:style-name="T21">26/12/2024 11:52</text:span><text:span text:style-name="T28"> </text:span></text:p><text:p text:style-name="P80" loext:marker-style-name="T25"><text:span text:style-name="T21">26/12/2024 11:53</text:span><text:span text:style-name="T28"> </text:span></text:p></table:table-cell></table:table-row></table:table></draw:text-box></draw:frame></text:p>
      </text:section>
      <text:section text:style-name="Sect3" text:name="Sección5">
        <text:p text:style-name="P90" loext:marker-style-name="T1"/>
        <text:p text:style-name="P89" loext:marker-style-name="T1"/>
        <text:p text:style-name="P92" loext:marker-style-name="T2"/>
        <text:p text:style-name="P92" loext:marker-style-name="T2"/>
        <text:p text:style-name="P93" loext:marker-style-name="T2"/>
        <text:p text:style-name="P108" loext:marker-style-name="T25"><text:span text:style-name="T3">Página 4 de 4</text:span><text:span text:style-name="T22"> </text:span></text:p>
        <text:p text:style-name="P88" loext:marker-style-name="T1"/>
        <text:p text:style-name="P202" loext:marker-style-name="T25"><draw:frame draw:style-name="fr1" draw:name="Marco10" text:anchor-type="paragraph" svg:x="0.108cm" svg:y="0.422cm" svg:width="13.57cm" draw:z-index="35" loext:may-break-between-pages="true"><draw:text-box fo:min-height="0cm"><table:table table:name="Tabla10" table:style-name="Tabla10"><table:table-column table:style-name="Tabla10.A"/><table:table-column table:style-name="Tabla10.B"/><table:table-row table:style-name="Tabla10.1"><table:table-cell table:style-name="Tabla10.A1" office:value-type="string"><text:p text:style-name="P87" loext:marker-style-name="T2"/></table:table-cell><table:table-cell table:style-name="Tabla10.A1" office:value-type="string"><text:p text:style-name="P6" loext:marker-style-name="T25"><text:span text:style-name="T7">Municipal, S.L. <text:s/></text:span></text:p></table:table-cell></table:table-row><table:table-row table:style-name="Tabla10.2"><table:table-cell table:style-name="Tabla10.A1" office:value-type="string"><text:p text:style-name="P26" loext:marker-style-name="T25"><text:span text:style-name="T7">45</text:span><text:span text:style-name="T27"> </text:span></text:p></table:table-cell><table:table-cell table:style-name="Tabla10.A1" office:value-type="string"><text:p text:style-name="P17" loext:marker-style-name="T25"><text:span text:style-name="T7">EXPTE. 18107/2024 Aprobación del servicio de Gestión, explotación y administración</text:span><text:span text:style-name="T27"> </text:span></text:p><text:p text:style-name="P39" loext:marker-style-name="T25"><text:span text:style-name="T7">d</text:span><text:span text:style-name="T10">e <text:s/></text:span><text:span text:style-name="T7">edificio</text:span><text:span text:style-name="T12">s <text:s/></text:span><text:span text:style-name="T7">d</text:span><text:span text:style-name="T10">e <text:s/></text:span><text:span text:style-name="T7">aparcamiento</text:span><text:span text:style-name="T10">s <text:s/></text:span><text:span text:style-name="T7">municipale</text:span><text:span text:style-name="T12">s <text:s/></text:span><text:span text:style-name="T7">ejercici</text:span><text:span text:style-name="T10">o <text:s/></text:span><text:span text:style-name="T7">2025</text:span><text:span text:style-name="T10">, <text:s/></text:span><text:span text:style-name="T7">as</text:span><text:span text:style-name="T12">í <text:s/></text:span><text:span text:style-name="T7">com</text:span><text:span text:style-name="T10">o <text:s/></text:span><text:span text:style-name="T7">aproba</text:span><text:span text:style-name="T11">r </text:span><text:span text:style-name="T7"><text:s text:c="2"/></text:span><text:line-break loext:clear="all"/><text:span text:style-name="T7">encargo de la gestión del mismo a la entidad Mogán Gestión Municipal, S.L. <text:s/></text:span></text:p></table:table-cell></table:table-row><table:table-row table:style-name="Tabla10.1"><table:table-cell table:style-name="Tabla10.A1" office:value-type="string"><text:p text:style-name="P12" loext:marker-style-name="T25"><text:span text:style-name="T7">46</text:span><text:span text:style-name="T27"> </text:span></text:p></table:table-cell><table:table-cell table:style-name="Tabla10.A1" office:value-type="string"><text:p text:style-name="P8" loext:marker-style-name="T25"><text:span text:style-name="T7">Asuntos de urgencia. <text:s/></text:span></text:p></table:table-cell></table:table-row></table:table></draw:text-box></draw:frame><text:span text:style-name="T7">Por la Secretaría General se llevarán a cabo los trámites necesarios para la efectividad de esta</text:span><text:span text:style-name="T24"> </text:span><text:span text:style-name="T7">resolución.</text:span><text:span text:style-name="T24"> </text:span><draw:a xlink:href="https://oat.mogan.es:8448/ventanilla/validacionDoc/index.jsp?entidad=MOGAN" xlink:type="simple"><draw:custom-shape text:anchor-type="char" draw:z-index="0" draw:name="Freeform 122" draw:style-name="gr10" draw:text-style-name="P205" svg:width="1.766cm" svg:height="29.283cm" svg:x="0.176cm" svg:y="-4.551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draw:a></text:p>
        <text:p text:style-name="P89" loext:marker-style-name="T1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103" loext:marker-style-name="T2"/>
        <text:p text:style-name="P204" loext:marker-style-name="T25"><text:span text:style-name="T18">el</text:span><text:span text:style-name="T24"> </text:span></text:p>
      </text:section>
      <text:section text:style-name="Sect2" text:name="Sección6">
        <text:p text:style-name="P88" loext:marker-style-name="T1"/>
        <text:p text:style-name="P89" loext:marker-style-name="T1"><draw:frame draw:style-name="fr1" draw:name="Marco11" text:anchor-type="paragraph" svg:x="0.108cm" svg:y="-5.627cm" svg:width="1.647cm" draw:z-index="36" loext:may-break-between-pages="true"><draw:text-box fo:min-height="0cm"><table:table table:name="Tabla11" table:style-name="Tabla11"><table:table-column table:style-name="Tabla11.A"/><table:table-column table:style-name="Tabla11.B"/><table:table-row table:style-name="Tabla11.1"><table:table-cell table:style-name="Tabla11.A1" table:number-columns-spanned="2" office:value-type="string"><text:p text:style-name="P1" loext:marker-style-name="T25"><text:span text:style-name="T19">DECRETO</text:span><text:span text:style-name="T26"> </text:span></text:p></table:table-cell><table:covered-table-cell/></table:table-row><table:table-row table:style-name="Tabla11.2"><table:table-cell table:style-name="Tabla11.A1" office:value-type="string"><text:p text:style-name="P87" loext:marker-style-name="T2"/></table:table-cell><table:table-cell table:style-name="Tabla11.A1" table:number-rows-spanned="2" office:value-type="string"><text:p text:style-name="P87" loext:marker-style-name="T2"/></table:table-cell></table:table-row><table:table-row table:style-name="Tabla11.3"><table:table-cell table:style-name="Tabla11.A1" office:value-type="string"><text:p text:style-name="P87" loext:marker-style-name="T2"/></table:table-cell><table:covered-table-cell table:style-name="Tabla11.B3"/></table:table-row><table:table-row table:style-name="Tabla11.4"><table:table-cell table:style-name="Tabla11.A1" office:value-type="string"><text:p text:style-name="P87" loext:marker-style-name="T2"/></table:table-cell><table:table-cell table:style-name="Tabla11.A1" office:value-type="string"><text:p text:style-name="P87" loext:marker-style-name="T2"/></table:table-cell></table:table-row></table:table></draw:text-box></draw:frame></text:p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92" loext:marker-style-name="T2"/>
        <text:p text:style-name="P104" loext:marker-style-name="T2"/>
        <text:p text:style-name="P88" loext:marker-style-name="T1"/>
        <text:p text:style-name="P88" loext:marker-style-name="T1"><draw:frame draw:style-name="fr1" draw:name="Marco12" text:anchor-type="paragraph" svg:x="0.108cm" svg:y="-0.018cm" svg:width="17.84cm" draw:z-index="37" loext:may-break-between-pages="true"><draw:text-box fo:min-height="0cm"><table:table table:name="Tabla12" table:style-name="Tabla12"><table:table-column table:style-name="Tabla12.A"/><table:table-column table:style-name="Tabla12.B"/><table:table-column table:style-name="Tabla12.C"/><table:table-row table:style-name="Tabla12.1"><table:table-cell table:style-name="Tabla12.A1" office:value-type="string"><text:p text:style-name="P9" loext:marker-style-name="T25"><draw:custom-shape text:anchor-type="char" draw:z-index="18" draw:name="Freeform 17" draw:style-name="gr5" draw:text-style-name="P205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draw:custom-shape text:anchor-type="char" draw:z-index="19" draw:name="Freeform 18" draw:style-name="gr4" draw:text-style-name="P205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text:span text:style-name="T20">Documento firmado por:</text:span><text:span text:style-name="T26"> </text:span></text:p></table:table-cell><table:table-cell table:style-name="Tabla12.A1" office:value-type="string"><text:p text:style-name="P10" loext:marker-style-name="T25"><draw:custom-shape text:anchor-type="char" draw:z-index="17" draw:name="Freeform 16" draw:style-name="gr6" draw:text-style-name="P205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20">Cargo:</text:span><text:span text:style-name="T26"> </text:span></text:p></table:table-cell><table:table-cell table:style-name="Tabla12.A1" office:value-type="string"><text:p text:style-name="P11" loext:marker-style-name="T25"><text:span text:style-name="T20">Fecha/hora:</text:span><text:span text:style-name="T26"> </text:span></text:p></table:table-cell></table:table-row><table:table-row table:style-name="Tabla12.2"><table:table-cell table:style-name="Tabla12.A1" office:value-type="string"><text:p text:style-name="P75" loext:marker-style-name="T25"><draw:custom-shape text:anchor-type="char" draw:z-index="16" draw:name="Freeform 15" draw:style-name="gr7" draw:text-style-name="P205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1">ONALIA BUENO GARCIA (AYUNTAMIENTO DE MOGAN)</text:span><text:span text:style-name="T28"> </text:span></text:p><text:p text:style-name="P76" loext:marker-style-name="T25"><text:span text:style-name="T21">SALVADOR ALVAREZ LEON</text:span><text:span text:style-name="T28"> </text:span></text:p></table:table-cell><table:table-cell table:style-name="Tabla12.A1" office:value-type="string"><text:p text:style-name="P77" loext:marker-style-name="T25"><text:span text:style-name="T21">Alcaldesa-Presidenta</text:span><text:span text:style-name="T28"> </text:span></text:p><text:p text:style-name="P78" loext:marker-style-name="T25"><text:span text:style-name="T21">Secretario General Accidental</text:span><text:span text:style-name="T28"> </text:span></text:p></table:table-cell><table:table-cell table:style-name="Tabla12.A1" office:value-type="string"><text:p text:style-name="P79" loext:marker-style-name="T25"><text:span text:style-name="T21">26/12/2024 11:52</text:span><text:span text:style-name="T28"> </text:span></text:p><text:p text:style-name="P80" loext:marker-style-name="T25"><text:span text:style-name="T21">26/12/2024 11:53</text:span><text:span text:style-name="T28"> </text:span></text:p></table:table-cell></table:table-row></table:table></draw:text-box></draw:frame></text:p>
      </text:section>
      <text:section text:style-name="Sect4" text:name="Sección7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 style:font-family-generic="roman" style:font-pitch="variable"/>
    <style:font-face style:name="Liberation Sans Narrow1" svg:font-family="'Liberation Sans Narrow'" style:font-family-generic="system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39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04T11:13:52</meta:creation-date>
    <dc:date>2025-06-04T11:13:52</dc:date>
    <meta:editing-duration>P0D</meta:editing-duration>
    <meta:generator>LibreOffice/7.6.4.1$Windows_X86_64 LibreOffice_project/e19e193f88cd6c0525a17fb7a176ed8e6a3e2aa1</meta:generator>
    <meta:document-statistic meta:table-count="12" meta:image-count="2" meta:object-count="0" meta:page-count="4" meta:paragraph-count="196" meta:word-count="1734" meta:character-count="11956" meta:non-whitespace-character-count="10049"/>
    <meta:user-defined meta:name="AppVersion">14.0000</meta:user-defined>
    <meta:template xlink:type="simple" xlink:actuate="onRequest" xlink:title="Normal_Wordconv.dotm" xlink:href=""/>
  </office:meta>
</office:document-meta>
</file>