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3" svg:font-family="Arial, Helvetica, sans-serif"/>
    <style:font-face style:name="Arial4"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51cm"/>
    </style:style>
    <style:style style:name="Tabla5.B" style:family="table-column">
      <style:table-column-properties style:column-width="14.146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5.928cm" table:align="center"/>
    </style:style>
    <style:style style:name="Tabla6.A" style:family="table-column">
      <style:table-column-properties style:column-width="2.51cm"/>
    </style:style>
    <style:style style:name="Tabla6.B" style:family="table-column">
      <style:table-column-properties style:column-width="1.746cm"/>
    </style:style>
    <style:style style:name="Tabla6.C" style:family="table-column">
      <style:table-column-properties style:column-width="1.607cm"/>
    </style:style>
    <style:style style:name="Tabla6.D" style:family="table-column">
      <style:table-column-properties style:column-width="2.88cm"/>
    </style:style>
    <style:style style:name="Tabla6.E" style:family="table-column">
      <style:table-column-properties style:column-width="2.002cm"/>
    </style:style>
    <style:style style:name="Tabla6.F" style:family="table-column">
      <style:table-column-properties style:column-width="2.351cm"/>
    </style:style>
    <style:style style:name="Tabla6.G" style:family="table-column">
      <style:table-column-properties style:column-width="2.831cm"/>
    </style:style>
    <style:style style:name="Tabla6.A1" style:family="table-cell">
      <style:table-cell-properties style:vertical-align="middle" fo:padding="0.106cm" fo:border-left="0.035cm solid #000000" fo:border-right="none" fo:border-top="0.035cm solid #000000" fo:border-bottom="0.035cm solid #000000"/>
    </style:style>
    <style:style style:name="Tabla6.B1" style:family="table-cell">
      <style:table-cell-properties style:vertical-align="middle" fo:background-color="#d9d9d9" fo:padding="0.106cm" fo:border-left="0.035cm solid #000000" fo:border-right="none" fo:border-top="0.035cm solid #000000" fo:border-bottom="0.035cm solid #000000">
        <style:background-image/>
      </style:table-cell-properties>
    </style:style>
    <style:style style:name="Tabla6.E1" style:family="table-cell">
      <style:table-cell-properties style:vertical-align="middle" fo:background-color="#d9d9d9" fo:padding="0.106cm" fo:border-left="none" fo:border-right="none" fo:border-top="0.035cm solid #000000" fo:border-bottom="0.035cm solid #000000">
        <style:background-image/>
      </style:table-cell-properties>
    </style:style>
    <style:style style:name="Tabla6.G1" style:family="table-cell">
      <style:table-cell-properties style:vertical-align="middle" fo:background-color="#d9d9d9" fo:padding="0.106cm" fo:border="0.035cm solid #000000">
        <style:background-image/>
      </style:table-cell-properties>
    </style:style>
    <style:style style:name="Tabla6.B2" style:family="table-cell">
      <style:table-cell-properties style:vertical-align="middle" fo:background-color="#d9d9d9" fo:padding="0.106cm" fo:border-left="0.035cm solid #000000" fo:border-right="none" fo:border-top="none" fo:border-bottom="0.035cm solid #000000">
        <style:background-image/>
      </style:table-cell-properties>
    </style:style>
    <style:style style:name="Tabla6.3" style:family="table-row">
      <style:table-row-properties style:min-row-height="0.503cm"/>
    </style:style>
    <style:style style:name="Tabla6.A3" style:family="table-cell">
      <style:table-cell-properties style:vertical-align="middle" fo:background-color="#acb9ca" fo:padding="0.106cm" fo:border-left="0.035cm solid #000000" fo:border-right="none" fo:border-top="none" fo:border-bottom="0.035cm solid #000000">
        <style:background-image/>
      </style:table-cell-properties>
    </style:style>
    <style:style style:name="Tabla6.B3" style:family="table-cell">
      <style:table-cell-properties style:vertical-align="middle" fo:padding="0.106cm" fo:border-left="0.035cm solid #000000" fo:border-right="none" fo:border-top="none" fo:border-bottom="0.035cm solid #000000"/>
    </style:style>
    <style:style style:name="Tabla6.E3" style:family="table-cell">
      <style:table-cell-properties style:vertical-align="middle" fo:padding="0.106cm" fo:border-left="none" fo:border-right="none" fo:border-top="none" fo:border-bottom="0.035cm solid #000000"/>
    </style:style>
    <style:style style:name="Tabla6.G3" style:family="table-cell">
      <style:table-cell-properties style:vertical-align="middle" fo:padding="0.106cm" fo:border-left="0.035cm solid #000000" fo:border-right="0.035cm solid #000000" fo:border-top="none" fo:border-bottom="0.035cm solid #000000"/>
    </style:style>
    <style:style style:name="Tabla6.4" style:family="table-row">
      <style:table-row-properties style:min-row-height="0.635cm"/>
    </style:style>
    <style:style style:name="Tabla6.8" style:family="table-row">
      <style:table-row-properties style:min-row-height="0.582cm"/>
    </style:style>
    <style:style style:name="Tabla7" style:family="table">
      <style:table-properties style:width="16.457cm" fo:margin-left="0.009cm" fo:margin-right="0.032cm" table:align="margins"/>
    </style:style>
    <style:style style:name="Tabla7.A" style:family="table-column">
      <style:table-column-properties style:column-width="2.196cm" style:rel-column-width="8745*"/>
    </style:style>
    <style:style style:name="Tabla7.B" style:family="table-column">
      <style:table-column-properties style:column-width="4.392cm" style:rel-column-width="17490*"/>
    </style:style>
    <style:style style:name="Tabla7.C" style:family="table-column">
      <style:table-column-properties style:column-width="3.81cm" style:rel-column-width="15172*"/>
    </style:style>
    <style:style style:name="Tabla7.D" style:family="table-column">
      <style:table-column-properties style:column-width="3.387cm" style:rel-column-width="13486*"/>
    </style:style>
    <style:style style:name="Tabla7.E" style:family="table-column">
      <style:table-column-properties style:column-width="2.672cm" style:rel-column-width="10642*"/>
    </style:style>
    <style:style style:name="Tabla7.A1" style:family="table-cell">
      <style:table-cell-properties style:vertical-align="middle" fo:padding="0.132cm" fo:border-left="0.035cm solid #000000" fo:border-right="none" fo:border-top="0.035cm solid #000000" fo:border-bottom="0.035cm solid #000000"/>
    </style:style>
    <style:style style:name="Tabla7.B1" style:family="table-cell">
      <style:table-cell-properties style:vertical-align="middle" fo:background-color="#d9d9d9" fo:padding="0.132cm" fo:border-left="0.035cm solid #000000" fo:border-right="none" fo:border-top="0.035cm solid #000000" fo:border-bottom="0.035cm solid #000000">
        <style:background-image/>
      </style:table-cell-properties>
    </style:style>
    <style:style style:name="Tabla7.E1" style:family="table-cell">
      <style:table-cell-properties style:vertical-align="middle" fo:padding="0.132cm" fo:border="0.035cm solid #000000"/>
    </style:style>
    <style:style style:name="Tabla7.C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7.3" style:family="table-row">
      <style:table-row-properties style:min-row-height="0.503cm"/>
    </style:style>
    <style:style style:name="Tabla7.A3" style:family="table-cell">
      <style:table-cell-properties style:vertical-align="middle" fo:background-color="#acb9ca" fo:padding="0.132cm" fo:border-left="0.035cm solid #000000" fo:border-right="none" fo:border-top="none" fo:border-bottom="0.035cm solid #000000">
        <style:background-image/>
      </style:table-cell-properties>
    </style:style>
    <style:style style:name="Tabla7.B3" style:family="table-cell">
      <style:table-cell-properties style:vertical-align="middle" fo:padding="0.132cm" fo:border-left="0.035cm solid #000000" fo:border-right="none" fo:border-top="none" fo:border-bottom="0.035cm solid #000000"/>
    </style:style>
    <style:style style:name="Tabla7.E3" style:family="table-cell">
      <style:table-cell-properties style:vertical-align="middle" fo:padding="0.132cm" fo:border-left="0.035cm solid #000000" fo:border-right="0.035cm solid #000000" fo:border-top="none" fo:border-bottom="0.035cm solid #000000"/>
    </style:style>
    <style:style style:name="Tabla7.A4" style:family="table-cell">
      <style:table-cell-properties style:vertical-align="middle" fo:background-color="#bdd7ee" fo:padding="0.132cm" fo:border-left="0.035cm solid #000000" fo:border-right="none" fo:border-top="none" fo:border-bottom="0.035cm solid #000000">
        <style:background-image/>
      </style:table-cell-properties>
    </style:style>
    <style:style style:name="Tabla7.5" style:family="table-row">
      <style:table-row-properties style:min-row-height="0.582cm"/>
    </style:style>
    <style:style style:name="Tabla7.9" style:family="table-row">
      <style:table-row-properties style:min-row-height="0.556cm"/>
    </style:style>
    <style:style style:name="Tabla8" style:family="table">
      <style:table-properties style:width="15.928cm" table:align="center"/>
    </style:style>
    <style:style style:name="Tabla8.A" style:family="table-column">
      <style:table-column-properties style:column-width="3.551cm"/>
    </style:style>
    <style:style style:name="Tabla8.B" style:family="table-column">
      <style:table-column-properties style:column-width="0.741cm"/>
    </style:style>
    <style:style style:name="Tabla8.C" style:family="table-column">
      <style:table-column-properties style:column-width="1.616cm"/>
    </style:style>
    <style:style style:name="Tabla8.D" style:family="table-column">
      <style:table-column-properties style:column-width="2.887cm"/>
    </style:style>
    <style:style style:name="Tabla8.E" style:family="table-column">
      <style:table-column-properties style:column-width="1.933cm"/>
    </style:style>
    <style:style style:name="Tabla8.F" style:family="table-column">
      <style:table-column-properties style:column-width="2.358cm"/>
    </style:style>
    <style:style style:name="Tabla8.G" style:family="table-column">
      <style:table-column-properties style:column-width="2.842cm"/>
    </style:style>
    <style:style style:name="Tabla8.A1" style:family="table-cell">
      <style:table-cell-properties style:vertical-align="middle" fo:padding="0.106cm" fo:border-left="0.035cm solid #000000" fo:border-right="none" fo:border-top="0.035cm solid #000000" fo:border-bottom="0.035cm solid #000000"/>
    </style:style>
    <style:style style:name="Tabla8.B1" style:family="table-cell">
      <style:table-cell-properties style:vertical-align="middle" fo:background-color="#d9d9d9" fo:padding="0.106cm" fo:border-left="0.035cm solid #000000" fo:border-right="none" fo:border-top="0.035cm solid #000000" fo:border-bottom="0.035cm solid #000000">
        <style:background-image/>
      </style:table-cell-properties>
    </style:style>
    <style:style style:name="Tabla8.E1" style:family="table-cell">
      <style:table-cell-properties style:vertical-align="middle" fo:background-color="#d9d9d9" fo:padding="0.106cm" fo:border-left="none" fo:border-right="none" fo:border-top="0.035cm solid #000000" fo:border-bottom="0.035cm solid #000000">
        <style:background-image/>
      </style:table-cell-properties>
    </style:style>
    <style:style style:name="Tabla8.G1" style:family="table-cell">
      <style:table-cell-properties style:vertical-align="middle" fo:background-color="#d9d9d9" fo:padding="0.106cm" fo:border="0.035cm solid #000000">
        <style:background-image/>
      </style:table-cell-properties>
    </style:style>
    <style:style style:name="Tabla8.B2" style:family="table-cell">
      <style:table-cell-properties style:vertical-align="middle" fo:background-color="#d9d9d9" fo:padding="0.106cm" fo:border-left="0.035cm solid #000000" fo:border-right="none" fo:border-top="none" fo:border-bottom="0.035cm solid #000000">
        <style:background-image/>
      </style:table-cell-properties>
    </style:style>
    <style:style style:name="Tabla8.3" style:family="table-row">
      <style:table-row-properties style:min-row-height="0.503cm"/>
    </style:style>
    <style:style style:name="Tabla8.A3" style:family="table-cell">
      <style:table-cell-properties style:vertical-align="middle" fo:background-color="#acb9ca" fo:padding="0.106cm" fo:border-left="0.035cm solid #000000" fo:border-right="none" fo:border-top="none" fo:border-bottom="0.035cm solid #000000">
        <style:background-image/>
      </style:table-cell-properties>
    </style:style>
    <style:style style:name="Tabla8.B3" style:family="table-cell">
      <style:table-cell-properties style:vertical-align="middle" fo:padding="0.106cm" fo:border-left="0.035cm solid #000000" fo:border-right="none" fo:border-top="none" fo:border-bottom="0.035cm solid #000000"/>
    </style:style>
    <style:style style:name="Tabla8.E3" style:family="table-cell">
      <style:table-cell-properties style:vertical-align="middle" fo:padding="0.106cm" fo:border-left="none" fo:border-right="none" fo:border-top="none" fo:border-bottom="0.035cm solid #000000"/>
    </style:style>
    <style:style style:name="Tabla8.G3" style:family="table-cell">
      <style:table-cell-properties style:vertical-align="middle" fo:padding="0.106cm" fo:border-left="0.035cm solid #000000" fo:border-right="0.035cm solid #000000" fo:border-top="none" fo:border-bottom="0.035cm solid #000000"/>
    </style:style>
    <style:style style:name="Tabla8.7" style:family="table-row">
      <style:table-row-properties style:min-row-height="0.635cm"/>
    </style:style>
    <style:style style:name="Tabla8.12" style:family="table-row">
      <style:table-row-properties style:min-row-height="0.582cm"/>
    </style:style>
    <style:style style:name="Tabla9" style:family="table">
      <style:table-properties style:width="16.484cm" fo:margin-left="0.062cm" fo:margin-right="-0.048cm" table:align="margins"/>
    </style:style>
    <style:style style:name="Tabla9.A" style:family="table-column">
      <style:table-column-properties style:column-width="3.731cm" style:rel-column-width="14832*"/>
    </style:style>
    <style:style style:name="Tabla9.B" style:family="table-column">
      <style:table-column-properties style:column-width="3.413cm" style:rel-column-width="13569*"/>
    </style:style>
    <style:style style:name="Tabla9.C" style:family="table-column">
      <style:table-column-properties style:column-width="3.201cm" style:rel-column-width="12728*"/>
    </style:style>
    <style:style style:name="Tabla9.D" style:family="table-column">
      <style:table-column-properties style:column-width="3.387cm" style:rel-column-width="13464*"/>
    </style:style>
    <style:style style:name="Tabla9.E" style:family="table-column">
      <style:table-column-properties style:column-width="2.752cm" style:rel-column-width="10942*"/>
    </style:style>
    <style:style style:name="Tabla9.A1" style:family="table-cell">
      <style:table-cell-properties style:vertical-align="middle" fo:padding="0.132cm" fo:border-left="0.035cm solid #000000" fo:border-right="none" fo:border-top="0.035cm solid #000000" fo:border-bottom="0.035cm solid #000000"/>
    </style:style>
    <style:style style:name="Tabla9.B1" style:family="table-cell">
      <style:table-cell-properties style:vertical-align="middle" fo:background-color="#d9d9d9" fo:padding="0.132cm" fo:border-left="0.035cm solid #000000" fo:border-right="none" fo:border-top="0.035cm solid #000000" fo:border-bottom="0.035cm solid #000000">
        <style:background-image/>
      </style:table-cell-properties>
    </style:style>
    <style:style style:name="Tabla9.E1" style:family="table-cell">
      <style:table-cell-properties style:vertical-align="middle" fo:padding="0.132cm" fo:border="0.035cm solid #000000"/>
    </style:style>
    <style:style style:name="Tabla9.C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9.3" style:family="table-row">
      <style:table-row-properties style:min-row-height="0.503cm"/>
    </style:style>
    <style:style style:name="Tabla9.A3" style:family="table-cell">
      <style:table-cell-properties style:vertical-align="middle" fo:background-color="#acb9ca" fo:padding="0.132cm" fo:border-left="0.035cm solid #000000" fo:border-right="none" fo:border-top="none" fo:border-bottom="0.035cm solid #000000">
        <style:background-image/>
      </style:table-cell-properties>
    </style:style>
    <style:style style:name="Tabla9.B3" style:family="table-cell">
      <style:table-cell-properties style:vertical-align="middle" fo:padding="0.132cm" fo:border-left="0.035cm solid #000000" fo:border-right="none" fo:border-top="none" fo:border-bottom="0.035cm solid #000000"/>
    </style:style>
    <style:style style:name="Tabla9.E3" style:family="table-cell">
      <style:table-cell-properties style:vertical-align="middle" fo:padding="0.132cm" fo:border-left="0.035cm solid #000000" fo:border-right="0.035cm solid #000000" fo:border-top="none" fo:border-bottom="0.035cm solid #000000"/>
    </style:style>
    <style:style style:name="Tabla9.A7" style:family="table-cell">
      <style:table-cell-properties style:vertical-align="middle" fo:background-color="#bdd7ee" fo:padding="0.132cm" fo:border-left="0.035cm solid #000000" fo:border-right="none" fo:border-top="none" fo:border-bottom="0.035cm solid #000000">
        <style:background-image/>
      </style:table-cell-properties>
    </style:style>
    <style:style style:name="Tabla9.9" style:family="table-row">
      <style:table-row-properties style:min-row-height="0.582cm"/>
    </style:style>
    <style:style style:name="Tabla9.14" style:family="table-row">
      <style:table-row-properties style:min-row-height="0.556cm"/>
    </style:style>
    <style:style style:name="Tabla10" style:family="table">
      <style:table-properties style:width="16.536cm" fo:margin-left="0cm" fo:margin-right="-0.039cm" table:align="margins"/>
    </style:style>
    <style:style style:name="Tabla10.A" style:family="table-column">
      <style:table-column-properties style:column-width="1.935cm" style:rel-column-width="7668*"/>
    </style:style>
    <style:style style:name="Tabla10.B" style:family="table-column">
      <style:table-column-properties style:column-width="2.036cm" style:rel-column-width="8066*"/>
    </style:style>
    <style:style style:name="Tabla10.C" style:family="table-column">
      <style:table-column-properties style:column-width="1.3cm" style:rel-column-width="5151*"/>
    </style:style>
    <style:style style:name="Tabla10.D" style:family="table-column">
      <style:table-column-properties style:column-width="1.909cm" style:rel-column-width="7563*"/>
    </style:style>
    <style:style style:name="Tabla10.F" style:family="table-column">
      <style:table-column-properties style:column-width="2.357cm" style:rel-column-width="9339*"/>
    </style:style>
    <style:style style:name="Tabla10.G" style:family="table-column">
      <style:table-column-properties style:column-width="1.318cm" style:rel-column-width="5221*"/>
    </style:style>
    <style:style style:name="Tabla10.H" style:family="table-column">
      <style:table-column-properties style:column-width="1.928cm" style:rel-column-width="7640*"/>
    </style:style>
    <style:style style:name="Tabla10.J" style:family="table-column">
      <style:table-column-properties style:column-width="1.157cm" style:rel-column-width="4585*"/>
    </style:style>
    <style:style style:name="Tabla10.1" style:family="table-row">
      <style:table-row-properties style:min-row-height="0.609cm"/>
    </style:style>
    <style:style style:name="Tabla10.A1" style:family="table-cell">
      <style:table-cell-properties style:vertical-align="bottom" fo:background-color="#c1e5f5" fo:padding="0.106cm" fo:border="0.035cm solid #13501b">
        <style:background-image/>
      </style:table-cell-properties>
    </style:style>
    <style:style style:name="Tabla10.2" style:family="table-row">
      <style:table-row-properties style:min-row-height="1.349cm"/>
    </style:style>
    <style:style style:name="Tabla10.A2" style:family="table-cell">
      <style:table-cell-properties style:vertical-align="middle" fo:background-color="#ffc000" fo:padding="0.106cm" fo:border-left="0.035cm solid #13501b" fo:border-right="none" fo:border-top="none" fo:border-bottom="0.035cm solid #13501b">
        <style:background-image/>
      </style:table-cell-properties>
    </style:style>
    <style:style style:name="Tabla10.J2" style:family="table-cell">
      <style:table-cell-properties style:vertical-align="middle" fo:background-color="#ffc000" fo:padding="0.106cm" fo:border-left="0.035cm solid #13501b" fo:border-right="0.035cm solid #13501b" fo:border-top="none" fo:border-bottom="0.035cm solid #13501b">
        <style:background-image/>
      </style:table-cell-properties>
    </style:style>
    <style:style style:name="Tabla10.A3" style:family="table-cell">
      <style:table-cell-properties style:vertical-align="bottom" fo:background-color="#fbe3d6" fo:padding="0.106cm" fo:border-left="0.035cm solid #13501b" fo:border-right="none" fo:border-top="none" fo:border-bottom="0.035cm solid #13501b">
        <style:background-image/>
      </style:table-cell-properties>
    </style:style>
    <style:style style:name="Tabla10.C3" style:family="table-cell" style:data-style-name="N8000">
      <style:table-cell-properties style:vertical-align="bottom" fo:background-color="#fbe3d6" fo:padding="0.106cm" fo:border-left="0.035cm solid #13501b" fo:border-right="none" fo:border-top="none" fo:border-bottom="0.035cm solid #13501b">
        <style:background-image/>
      </style:table-cell-properties>
    </style:style>
    <style:style style:name="Tabla10.E3" style:family="table-cell" style:data-style-name="N8002">
      <style:table-cell-properties style:vertical-align="bottom" fo:background-color="#fbe3d6" fo:padding="0.106cm" fo:border-left="0.035cm solid #13501b" fo:border-right="none" fo:border-top="none" fo:border-bottom="0.035cm solid #13501b">
        <style:background-image/>
      </style:table-cell-properties>
    </style:style>
    <style:style style:name="Tabla10.J3" style:family="table-cell" style:data-style-name="N8002">
      <style:table-cell-properties style:vertical-align="bottom" fo:background-color="#fbe3d6" fo:padding="0.106cm" fo:border-left="0.035cm solid #13501b" fo:border-right="0.035cm solid #13501b" fo:border-top="none" fo:border-bottom="0.035cm solid #13501b">
        <style:background-image/>
      </style:table-cell-properties>
    </style:style>
    <style:style style:name="Tabla11" style:family="table">
      <style:table-properties style:width="16.828cm" fo:margin-left="0cm" fo:margin-right="-0.33cm" table:align="margins"/>
    </style:style>
    <style:style style:name="Tabla11.A" style:family="table-column">
      <style:table-column-properties style:column-width="1.535cm" style:rel-column-width="5976*"/>
    </style:style>
    <style:style style:name="Tabla11.B" style:family="table-column">
      <style:table-column-properties style:column-width="1.215cm" style:rel-column-width="4733*"/>
    </style:style>
    <style:style style:name="Tabla11.C" style:family="table-column">
      <style:table-column-properties style:column-width="0.896cm" style:rel-column-width="3489*"/>
    </style:style>
    <style:style style:name="Tabla11.D" style:family="table-column">
      <style:table-column-properties style:column-width="1.245cm" style:rel-column-width="4849*"/>
    </style:style>
    <style:style style:name="Tabla11.E" style:family="table-column">
      <style:table-column-properties style:column-width="0.758cm" style:rel-column-width="2953*"/>
    </style:style>
    <style:style style:name="Tabla11.F" style:family="table-column">
      <style:table-column-properties style:column-width="0.864cm" style:rel-column-width="3366*"/>
    </style:style>
    <style:style style:name="Tabla11.G" style:family="table-column">
      <style:table-column-properties style:column-width="0.552cm" style:rel-column-width="2150*"/>
    </style:style>
    <style:style style:name="Tabla11.H" style:family="table-column">
      <style:table-column-properties style:column-width="1.037cm" style:rel-column-width="4039*"/>
    </style:style>
    <style:style style:name="Tabla11.J" style:family="table-column">
      <style:table-column-properties style:column-width="1.177cm" style:rel-column-width="4581*"/>
    </style:style>
    <style:style style:name="Tabla11.K" style:family="table-column">
      <style:table-column-properties style:column-width="0.489cm" style:rel-column-width="1902*"/>
    </style:style>
    <style:style style:name="Tabla11.L" style:family="table-column">
      <style:table-column-properties style:column-width="0.781cm" style:rel-column-width="3043*"/>
    </style:style>
    <style:style style:name="Tabla11.M" style:family="table-column">
      <style:table-column-properties style:column-width="0.783cm" style:rel-column-width="3050*"/>
    </style:style>
    <style:style style:name="Tabla11.N" style:family="table-column">
      <style:table-column-properties style:column-width="0.624cm" style:rel-column-width="2431*"/>
    </style:style>
    <style:style style:name="Tabla11.O" style:family="table-column">
      <style:table-column-properties style:column-width="1.09cm" style:rel-column-width="4245*"/>
    </style:style>
    <style:style style:name="Tabla11.P" style:family="table-column">
      <style:table-column-properties style:column-width="0.688cm" style:rel-column-width="2679*"/>
    </style:style>
    <style:style style:name="Tabla11.Q" style:family="table-column">
      <style:table-column-properties style:column-width="1.042cm" style:rel-column-width="4059*"/>
    </style:style>
    <style:style style:name="Tabla11.R" style:family="table-column">
      <style:table-column-properties style:column-width="0.757cm" style:rel-column-width="2947*"/>
    </style:style>
    <style:style style:name="Tabla11.S" style:family="table-column">
      <style:table-column-properties style:column-width="0.743cm" style:rel-column-width="2893*"/>
    </style:style>
    <style:style style:name="Tabla11.1" style:family="table-row">
      <style:table-row-properties style:min-row-height="0.609cm"/>
    </style:style>
    <style:style style:name="Tabla11.A1" style:family="table-cell">
      <style:table-cell-properties style:vertical-align="bottom" fo:background-color="#c1e5f5" fo:padding="0.106cm" fo:border-left="0.035cm solid #13501b" fo:border-right="none" fo:border-top="0.035cm solid #13501b" fo:border-bottom="0.035cm solid #13501b">
        <style:background-image/>
      </style:table-cell-properties>
    </style:style>
    <style:style style:name="Tabla11.P1" style:family="table-cell">
      <style:table-cell-properties style:vertical-align="bottom" fo:background-color="#c1e5f5" fo:padding="0.106cm" fo:border="0.035cm solid #13501b">
        <style:background-image/>
      </style:table-cell-properties>
    </style:style>
    <style:style style:name="Tabla11.2" style:family="table-row">
      <style:table-row-properties style:min-row-height="1.349cm"/>
    </style:style>
    <style:style style:name="Tabla11.A2" style:family="table-cell">
      <style:table-cell-properties style:vertical-align="middle" fo:background-color="#ffc000" fo:padding="0.106cm" fo:border-left="0.035cm solid #13501b" fo:border-right="none" fo:border-top="none" fo:border-bottom="0.035cm solid #13501b">
        <style:background-image/>
      </style:table-cell-properties>
    </style:style>
    <style:style style:name="Tabla11.S2" style:family="table-cell">
      <style:table-cell-properties style:vertical-align="middle" fo:background-color="#ffc000" fo:padding="0.106cm" fo:border-left="0.035cm solid #13501b" fo:border-right="0.035cm solid #13501b" fo:border-top="none" fo:border-bottom="0.035cm solid #13501b">
        <style:background-image/>
      </style:table-cell-properties>
    </style:style>
    <style:style style:name="Tabla11.A3" style:family="table-cell">
      <style:table-cell-properties style:vertical-align="bottom" fo:background-color="#fbe3d6" fo:padding="0.106cm" fo:border-left="0.035cm solid #13501b" fo:border-right="none" fo:border-top="none" fo:border-bottom="0.035cm solid #13501b">
        <style:background-image/>
      </style:table-cell-properties>
    </style:style>
    <style:style style:name="Tabla11.B3" style:family="table-cell" style:data-style-name="N8011">
      <style:table-cell-properties style:vertical-align="bottom" fo:background-color="#fbe3d6" fo:padding="0.106cm" fo:border-left="0.035cm solid #13501b" fo:border-right="none" fo:border-top="none" fo:border-bottom="0.035cm solid #13501b">
        <style:background-image/>
      </style:table-cell-properties>
    </style:style>
    <style:style style:name="Tabla11.C3" style:family="table-cell" style:data-style-name="N8000">
      <style:table-cell-properties style:vertical-align="bottom" fo:background-color="#fbe3d6" fo:padding="0.106cm" fo:border-left="0.035cm solid #13501b" fo:border-right="none" fo:border-top="none" fo:border-bottom="0.035cm solid #13501b">
        <style:background-image/>
      </style:table-cell-properties>
    </style:style>
    <style:style style:name="Tabla11.E3" style:family="table-cell" style:data-style-name="N0">
      <style:table-cell-properties style:vertical-align="bottom" fo:background-color="#fbe3d6" fo:padding="0.106cm" fo:border-left="0.035cm solid #13501b" fo:border-right="none" fo:border-top="none" fo:border-bottom="0.035cm solid #13501b">
        <style:background-image/>
      </style:table-cell-properties>
    </style:style>
    <style:style style:name="Tabla11.P3" style:family="table-cell" style:data-style-name="N103">
      <style:table-cell-properties style:vertical-align="bottom" fo:background-color="#fbe3d6" fo:padding="0.106cm" fo:border-left="0.035cm solid #13501b" fo:border-right="none" fo:border-top="none" fo:border-bottom="0.035cm solid #13501b">
        <style:background-image/>
      </style:table-cell-properties>
    </style:style>
    <style:style style:name="Tabla11.R3" style:family="table-cell">
      <style:table-cell-properties style:vertical-align="middle" fo:background-color="#fbe3d6" fo:padding="0.106cm" fo:border-left="0.035cm solid #13501b" fo:border-right="none" fo:border-top="none" fo:border-bottom="0.035cm solid #13501b">
        <style:background-image/>
      </style:table-cell-properties>
    </style:style>
    <style:style style:name="Tabla11.S3" style:family="table-cell" style:data-style-name="N8002">
      <style:table-cell-properties style:vertical-align="bottom" fo:background-color="#fbe3d6" fo:padding="0.106cm" fo:border-left="0.035cm solid #13501b" fo:border-right="0.035cm solid #13501b" fo:border-top="none" fo:border-bottom="0.035cm solid #13501b">
        <style:background-image/>
      </style:table-cell-properties>
    </style:style>
    <style:style style:name="Tabla12" style:family="table">
      <style:table-properties style:width="16.484cm" table:align="left"/>
    </style:style>
    <style:style style:name="Tabla12.A" style:family="table-column">
      <style:table-column-properties style:column-width="6.602cm"/>
    </style:style>
    <style:style style:name="Tabla12.B" style:family="table-column">
      <style:table-column-properties style:column-width="3.591cm"/>
    </style:style>
    <style:style style:name="Tabla12.C" style:family="table-column">
      <style:table-column-properties style:column-width="3.38cm"/>
    </style:style>
    <style:style style:name="Tabla12.D" style:family="table-column">
      <style:table-column-properties style:column-width="2.91cm"/>
    </style:style>
    <style:style style:name="Tabla12.1" style:family="table-row">
      <style:table-row-properties style:min-row-height="0.609cm"/>
    </style:style>
    <style:style style:name="Tabla12.A1" style:family="table-cell">
      <style:table-cell-properties style:vertical-align="bottom" fo:background-color="#c1e5f5" fo:padding="0.106cm" fo:border="0.035cm solid #13501b">
        <style:background-image/>
      </style:table-cell-properties>
    </style:style>
    <style:style style:name="Tabla12.2" style:family="table-row">
      <style:table-row-properties style:min-row-height="2.223cm"/>
    </style:style>
    <style:style style:name="Tabla12.A2" style:family="table-cell">
      <style:table-cell-properties style:vertical-align="middle" fo:background-color="#ffc000" fo:padding="0.106cm" fo:border-left="0.035cm solid #13501b" fo:border-right="none" fo:border-top="none" fo:border-bottom="0.035cm solid #13501b">
        <style:background-image/>
      </style:table-cell-properties>
    </style:style>
    <style:style style:name="Tabla12.D2" style:family="table-cell">
      <style:table-cell-properties style:vertical-align="middle" fo:background-color="#ffc000" fo:padding="0.106cm" fo:border-left="0.035cm solid #13501b" fo:border-right="0.035cm solid #13501b" fo:border-top="none" fo:border-bottom="0.035cm solid #13501b">
        <style:background-image/>
      </style:table-cell-properties>
    </style:style>
    <style:style style:name="Tabla12.A3" style:family="table-cell">
      <style:table-cell-properties style:vertical-align="bottom" fo:background-color="#fbe3d6" fo:padding="0.106cm" fo:border-left="0.035cm solid #13501b" fo:border-right="none" fo:border-top="none" fo:border-bottom="0.035cm solid #13501b">
        <style:background-image/>
      </style:table-cell-properties>
    </style:style>
    <style:style style:name="Tabla12.D3" style:family="table-cell">
      <style:table-cell-properties style:vertical-align="bottom" fo:background-color="#fbe3d6" fo:padding="0.106cm" fo:border-left="0.035cm solid #13501b" fo:border-right="0.035cm solid #13501b" fo:border-top="none" fo:border-bottom="0.035cm solid #13501b">
        <style:background-image/>
      </style:table-cell-properties>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paragraph-properties fo:text-align="center" style:justify-single-word="false"/>
      <style:text-properties style:font-name="Arial2" fo:font-size="10pt"/>
    </style:style>
    <style:style style:name="P8" style:family="paragraph" style:parent-style-name="Table_20_Contents">
      <style:paragraph-properties fo:text-align="center" style:justify-single-word="false"/>
      <style:text-properties fo:color="#ffffff" style:font-name="Arial2" fo:font-size="10pt"/>
    </style:style>
    <style:style style:name="P9" style:family="paragraph" style:parent-style-name="Table_20_Contents">
      <style:text-properties style:font-name="Arial1" fo:font-size="9pt" style:font-size-asian="9pt" style:font-size-complex="9pt"/>
    </style:style>
    <style:style style:name="P10" style:family="paragraph" style:parent-style-name="Table_20_Contents">
      <style:paragraph-properties fo:text-align="center" style:justify-single-word="false"/>
      <style:text-properties style:font-name="Arial1" fo:font-size="9pt" style:font-size-asian="9pt" style:font-size-complex="9pt"/>
    </style:style>
    <style:style style:name="P11" style:family="paragraph" style:parent-style-name="Table_20_Contents">
      <style:text-properties style:font-name="Arial1" fo:font-size="9pt" fo:font-style="italic" style:font-size-asian="9pt" style:font-style-asian="italic" style:font-size-complex="9pt" style:font-style-complex="italic"/>
    </style:style>
    <style:style style:name="P12" style:family="paragraph" style:parent-style-name="Table_20_Contents">
      <style:text-properties style:font-name="Arial1" fo:font-size="10pt" fo:font-style="italic" style:font-size-asian="10pt" style:font-style-asian="italic" style:font-size-complex="10pt" style:font-style-complex="italic"/>
    </style:style>
    <style:style style:name="P1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4"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5" style:family="paragraph" style:parent-style-name="Heading">
      <style:paragraph-properties>
        <style:tab-stops/>
      </style:paragraph-properties>
      <style:text-properties style:font-name="Arial1" fo:font-size="9pt" style:font-size-asian="9pt" style:font-size-complex="9pt"/>
    </style:style>
    <style:style style:name="P16" style:family="paragraph" style:parent-style-name="Text_20_body">
      <style:text-properties style:font-name="Arial1" fo:font-size="10pt" style:font-size-asian="10pt" style:font-size-complex="10pt"/>
    </style:style>
    <style:style style:name="P17" style:family="paragraph" style:parent-style-name="Text_20_body">
      <style:paragraph-properties fo:text-align="center" style:justify-single-word="false"/>
      <style:text-properties style:font-name="Arial1" fo:font-size="10pt" style:font-size-asian="10pt" style:font-size-complex="10pt"/>
    </style:style>
    <style:style style:name="P18" style:family="paragraph" style:parent-style-name="Text_20_body">
      <style:paragraph-properties fo:text-align="justify" style:justify-single-word="false"/>
      <style:text-properties style:font-name="Arial1" fo:font-size="10pt" style:font-size-asian="10pt" style:font-size-complex="10pt"/>
    </style:style>
    <style:style style:name="P19" style:family="paragraph" style:parent-style-name="Text_20_body">
      <style:text-properties style:font-name="Arial1" fo:font-size="10pt" fo:font-style="italic" style:font-size-asian="10pt" style:font-style-asian="italic" style:font-size-complex="10pt" style:font-style-complex="italic"/>
    </style:style>
    <style:style style:name="P20"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21" style:family="paragraph" style:parent-style-name="Text_20_body">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22"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23"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24" style:family="paragraph" style:parent-style-name="Text_20_body">
      <style:paragraph-properties fo:text-align="center" style:justify-single-word="false"/>
      <style:text-properties style:font-name="Arial1" fo:font-size="10pt" fo:language="es" fo:country="ES" fo:font-style="italic" style:font-size-asian="10pt" style:font-style-asian="italic" style:font-size-complex="10pt" style:font-style-complex="italic"/>
    </style:style>
    <style:style style:name="P25" style:family="paragraph" style:parent-style-name="Text_20_body">
      <style:paragraph-properties fo:text-align="center" style:justify-single-word="false"/>
      <style:text-properties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26" style:family="paragraph" style:parent-style-name="Text_20_body">
      <style:paragraph-properties fo:text-align="justify" style:justify-single-word="false"/>
      <style:text-properties style:font-name="Arial1" fo:font-size="10pt" fo:language="es" fo:country="ES" fo:font-style="italic" fo:font-weight="bold" style:font-size-asian="10pt" style:font-style-asian="italic" style:font-size-complex="10pt" style:font-style-complex="italic"/>
    </style:style>
    <style:style style:name="P27" style:family="paragraph" style:parent-style-name="Text_20_body">
      <style:text-properties style:font-name="Arial1" fo:font-size="9pt" style:font-size-asian="9pt" style:font-size-complex="9pt"/>
    </style:style>
    <style:style style:name="P28" style:family="paragraph" style:parent-style-name="Text_20_body">
      <style:paragraph-properties fo:text-align="justify" style:justify-single-word="false"/>
    </style:style>
    <style:style style:name="P29" style:family="paragraph" style:parent-style-name="Text_20_body">
      <style:paragraph-properties fo:text-align="justify" style:justify-single-word="false"/>
      <style:text-properties style:font-name="Arial3" fo:font-size="10pt"/>
    </style:style>
    <style:style style:name="P30" style:family="paragraph" style:parent-style-name="Text_20_body">
      <style:paragraph-properties fo:text-align="justify" style:justify-single-word="false"/>
      <style:text-properties fo:color="#000000" style:font-name="Arial3" fo:font-size="10pt" fo:font-weight="bold"/>
    </style:style>
    <style:style style:name="P31" style:family="paragraph" style:parent-style-name="Text_20_body">
      <style:paragraph-properties fo:text-align="justify" style:justify-single-word="false"/>
      <style:text-properties fo:color="#000000" style:font-name="Arial3" fo:font-size="11pt"/>
    </style:style>
    <style:style style:name="P32" style:family="paragraph" style:parent-style-name="Text_20_body">
      <style:paragraph-properties fo:text-align="center" style:justify-single-word="false"/>
      <style:text-properties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33" style:family="paragraph" style:parent-style-name="Text_20_body">
      <style:text-properties fo:color="#000000" style:font-name="Arial1" fo:font-size="10pt" fo:language="es" fo:country="ES" fo:font-style="italic" fo:font-weight="bold" style:font-size-asian="10pt" style:font-style-asian="italic" style:font-size-complex="10pt" style:font-style-complex="italic"/>
    </style:style>
    <style:style style:name="P34"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35" style:family="paragraph" style:parent-style-name="Text_20_body">
      <style:text-properties fo:color="#000000" style:font-name="Arial1" fo:font-size="10pt" fo:language="es" fo:country="ES" fo:font-style="italic" style:font-size-asian="10pt" style:font-style-asian="italic" style:font-size-complex="10pt" style:font-style-complex="italic"/>
    </style:style>
    <style:style style:name="P36"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7" style:family="paragraph" style:parent-style-name="Text_20_body">
      <style:paragraph-properties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38" style:family="paragraph" style:parent-style-name="Text_20_body">
      <style:paragraph-properties fo:text-align="justify" style:justify-single-word="false"/>
      <style:text-properties fo:color="#000000" style:font-name="Arial1" fo:font-size="10pt" style:font-size-asian="10pt" style:font-size-complex="10pt"/>
    </style:style>
    <style:style style:name="P39" style:family="paragraph" style:parent-style-name="Text_20_body">
      <style:text-properties fo:color="#000000" style:font-name="Arial1" fo:font-size="10pt" fo:font-style="italic" style:font-size-asian="10pt" style:font-style-asian="italic" style:font-size-complex="10pt" style:font-style-complex="italic"/>
    </style:style>
    <style:style style:name="P40"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1"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42" style:family="paragraph" style:parent-style-name="Text_20_body">
      <style:text-properties fo:color="#000000" style:font-name="Arial1" fo:font-size="10pt" fo:font-style="italic" fo:font-weight="bold" style:font-size-asian="10pt" style:font-style-asian="italic" style:font-size-complex="10pt" style:font-style-complex="italic"/>
    </style:style>
    <style:style style:name="P43"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44"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45" style:family="paragraph" style:parent-style-name="Text_20_body">
      <style:paragraph-properties fo:text-align="justify" style:justify-single-word="false"/>
      <style:text-properties fo:color="#000000" style:font-name="Arial1" fo:font-size="10pt" fo:language="en" fo:country="US" fo:font-style="italic" style:font-size-asian="10pt" style:font-style-asian="italic" style:font-size-complex="10pt" style:font-style-complex="italic"/>
    </style:style>
    <style:style style:name="P46" style:family="paragraph" style:parent-style-name="Text_20_body">
      <style:paragraph-properties fo:text-align="justify" style:justify-single-word="false"/>
      <style:text-properties fo:color="#000000" style:font-name="Arial4" fo:font-size="10pt" fo:font-style="italic" style:font-style-asian="italic" style:font-style-complex="italic"/>
    </style:style>
    <style:style style:name="P47" style:family="paragraph" style:parent-style-name="Text_20_body">
      <style:paragraph-properties fo:text-align="justify" style:justify-single-word="false"/>
      <style:text-properties style:font-name="Arial4" fo:font-size="10pt"/>
    </style:style>
    <style:style style:name="P48"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49" style:family="paragraph" style:parent-style-name="Text_20_body">
      <style:paragraph-properties fo:text-align="justify" style:justify-single-word="false"/>
      <style:text-properties style:font-name="Arial4" fo:font-size="10pt" fo:font-style="italic" fo:font-weight="bold" style:font-style-asian="italic" style:font-style-complex="italic"/>
    </style:style>
    <style:style style:name="P50" style:family="paragraph" style:parent-style-name="Text_20_body">
      <style:paragraph-properties fo:text-align="justify" style:justify-single-word="false"/>
      <style:text-properties style:font-name="Arial4" fo:font-size="10pt" fo:language="es" fo:country="ES" fo:font-style="italic" style:font-style-asian="italic" style:font-style-complex="italic"/>
    </style:style>
    <style:style style:name="P51" style:family="paragraph" style:parent-style-name="Text_20_body">
      <style:paragraph-properties fo:text-align="justify" style:justify-single-word="false"/>
      <style:text-properties style:font-name="Arial4" fo:font-size="10pt" fo:language="es" fo:country="ES" fo:font-style="italic" fo:font-weight="bold" style:font-style-asian="italic" style:font-style-complex="italic"/>
    </style:style>
    <style:style style:name="P52" style:family="paragraph" style:parent-style-name="Text_20_body">
      <style:paragraph-properties fo:text-align="justify" style:justify-single-word="false"/>
      <style:text-properties style:font-name="Arial4" fo:font-size="11pt" fo:language="es" fo:country="ES" fo:font-style="italic" style:font-style-asian="italic" style:font-style-complex="italic"/>
    </style:style>
    <style:style style:name="P53"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54" style:family="paragraph" style:parent-style-name="Text_20_body">
      <style:paragraph-properties fo:text-align="justify" style:justify-single-word="false"/>
      <style:text-properties style:font-name="Arial2" fo:font-size="11pt"/>
    </style:style>
    <style:style style:name="P55" style:family="paragraph" style:parent-style-name="Text_20_body">
      <style:paragraph-properties fo:text-align="justify" style:justify-single-word="false"/>
      <style:text-properties fo:color="#c9211e" style:font-name="Arial1" fo:font-size="10pt" fo:font-style="italic" style:font-size-asian="10pt" style:font-style-asian="italic" style:font-size-complex="10pt" style:font-style-complex="italic"/>
    </style:style>
    <style:style style:name="P56"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57" style:family="paragraph" style:parent-style-name="Text_20_body">
      <style:paragraph-properties fo:text-align="justify" style:justify-single-word="false"/>
      <style:text-properties fo:color="#ff3300" style:font-name="Arial1" fo:font-size="10pt" fo:language="es" fo:country="ES" fo:font-style="italic" style:font-size-asian="10pt" style:font-style-asian="italic" style:font-size-complex="10pt" style:font-style-complex="italic"/>
    </style:style>
    <style:style style:name="P58" style:family="paragraph" style:parent-style-name="Text_20_body">
      <style:paragraph-properties fo:text-align="justify" style:justify-single-word="false"/>
      <style:text-properties fo:color="#800000" style:font-name="Arial1" fo:font-size="10pt" fo:font-style="italic" style:font-size-asian="10pt" style:font-style-asian="italic" style:font-size-complex="10pt" style:font-style-complex="italic"/>
    </style:style>
    <style:style style:name="P59" style:family="paragraph" style:parent-style-name="Text_20_body">
      <style:paragraph-properties fo:text-align="justify" style:justify-single-word="false"/>
      <style:text-properties fo:color="#ff0000" style:font-name="Arial1" fo:font-size="10pt" fo:language="es" fo:country="ES" fo:font-style="italic" style:font-size-asian="10pt" style:font-style-asian="italic" style:font-size-complex="10pt" style:font-style-complex="italic"/>
    </style:style>
    <style:style style:name="P60" style:family="paragraph" style:parent-style-name="Text_20_body">
      <style:paragraph-properties fo:margin-left="0cm" fo:margin-right="0cm" fo:text-indent="1.058cm" style:auto-text-indent="false"/>
      <style:text-properties style:font-name="Arial2" fo:font-size="10pt"/>
    </style:style>
    <style:style style:name="P61"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62" style:family="paragraph" style:parent-style-name="Table_20_Contents">
      <style:paragraph-properties fo:margin-top="0cm" fo:margin-bottom="0.499cm" fo:text-align="center" style:justify-single-word="false"/>
      <style:text-properties fo:color="#000000" style:font-name="Arial1" fo:font-size="8pt" fo:font-style="italic" fo:font-weight="bold" style:font-size-asian="8pt" style:font-style-asian="italic" style:font-size-complex="8pt" style:font-style-complex="italic"/>
    </style:style>
    <style:style style:name="P63" style:family="paragraph" style:parent-style-name="Table_20_Contents">
      <style:paragraph-properties fo:margin-top="0cm" fo:margin-bottom="0.499cm" fo:text-align="start" style:justify-single-word="false"/>
      <style:text-properties fo:color="#000000" style:font-name="Arial1" fo:font-size="8pt" fo:font-style="italic" style:font-size-asian="8pt" style:font-style-asian="italic" style:font-size-complex="8pt" style:font-style-complex="italic"/>
    </style:style>
    <style:style style:name="P64" style:family="paragraph" style:parent-style-name="Table_20_Contents">
      <style:paragraph-properties fo:margin-top="0cm" fo:margin-bottom="0.499cm" fo:text-align="center" style:justify-single-word="false"/>
      <style:text-properties fo:color="#000000" style:font-name="Arial1" fo:font-size="8pt" fo:font-style="italic" style:font-size-asian="8pt" style:font-style-asian="italic" style:font-size-complex="8pt" style:font-style-complex="italic"/>
    </style:style>
    <style:style style:name="P65" style:family="paragraph" style:parent-style-name="Table_20_Contents">
      <style:paragraph-properties fo:margin-top="0cm" fo:margin-bottom="0.499cm" fo:text-align="center" style:justify-single-word="false"/>
      <style:text-properties fo:color="#000000" style:font-name="Arial1" fo:font-size="7pt" fo:font-style="italic" fo:font-weight="bold" style:font-size-asian="7pt" style:font-style-asian="italic" style:font-size-complex="7pt" style:font-style-complex="italic"/>
    </style:style>
    <style:style style:name="P66" style:family="paragraph" style:parent-style-name="Table_20_Contents">
      <style:paragraph-properties fo:margin-top="0cm" fo:margin-bottom="0.499cm" fo:text-align="start" style:justify-single-word="false"/>
      <style:text-properties fo:color="#000000" style:font-name="Arial1" fo:font-size="7pt" fo:font-style="italic" style:font-size-asian="7pt" style:font-style-asian="italic" style:font-size-complex="7pt" style:font-style-complex="italic"/>
    </style:style>
    <style:style style:name="P67" style:family="paragraph" style:parent-style-name="Table_20_Contents">
      <style:paragraph-properties fo:margin-top="0cm" fo:margin-bottom="0.499cm" fo:text-align="end" style:justify-single-word="false"/>
      <style:text-properties fo:color="#000000" style:font-name="Arial1" fo:font-size="7pt" fo:font-style="italic" style:font-size-asian="7pt" style:font-style-asian="italic" style:font-size-complex="7pt" style:font-style-complex="italic"/>
    </style:style>
    <style:style style:name="P68" style:family="paragraph" style:parent-style-name="Table_20_Contents">
      <style:paragraph-properties fo:margin-top="0cm" fo:margin-bottom="0.499cm" fo:text-align="center" style:justify-single-word="false"/>
      <style:text-properties fo:color="#000000" style:font-name="Arial1" fo:font-size="7pt" fo:font-style="italic" style:font-size-asian="7pt" style:font-style-asian="italic" style:font-size-complex="7pt" style:font-style-complex="italic"/>
    </style:style>
    <style:style style:name="P69" style:family="paragraph" style:parent-style-name="Table_20_Contents">
      <style:paragraph-properties fo:margin-top="0cm" fo:margin-bottom="0.499cm" fo:text-align="center" style:justify-single-word="false"/>
      <style:text-properties fo:color="#000000" style:font-name="Arial1" fo:font-size="9pt" fo:font-style="italic" fo:font-weight="bold" style:font-size-asian="9pt" style:font-style-asian="italic" style:font-size-complex="9pt" style:font-style-complex="italic"/>
    </style:style>
    <style:style style:name="P70" style:family="paragraph" style:parent-style-name="Table_20_Contents">
      <style:paragraph-properties fo:margin-top="0cm" fo:margin-bottom="0.499cm" fo:text-align="center" style:justify-single-word="false"/>
      <style:text-properties fo:color="#000000" style:font-name="Arial1" fo:font-size="9pt" fo:font-style="italic" style:font-size-asian="9pt" style:font-style-asian="italic" style:font-size-complex="9pt" style:font-style-complex="italic"/>
    </style:style>
    <style:style style:name="P71" style:family="paragraph" style:parent-style-name="Table_20_Contents">
      <style:paragraph-properties fo:margin-top="0cm" fo:margin-bottom="0.499cm" fo:text-align="center" style:justify-single-word="false"/>
      <style:text-properties fo:color="#000000" style:font-name="Arial1" fo:font-size="9pt" fo:language="es" fo:country="ES" fo:font-style="italic" fo:font-weight="bold" style:font-size-asian="9pt" style:font-style-asian="italic" style:font-size-complex="9pt" style:font-style-complex="italic"/>
    </style:style>
    <style:style style:name="P72" style:family="paragraph" style:parent-style-name="Table_20_Contents">
      <style:paragraph-properties fo:margin-top="0cm" fo:margin-bottom="0.499cm" fo:text-align="start" style:justify-single-word="false"/>
      <style:text-properties fo:color="#000000" style:font-name="Arial1" fo:font-size="9pt" fo:language="es" fo:country="ES" fo:font-style="italic" fo:font-weight="bold" style:font-size-asian="9pt" style:font-style-asian="italic" style:font-size-complex="9pt" style:font-style-complex="italic"/>
    </style:style>
    <style:style style:name="P73" style:family="paragraph" style:parent-style-name="Table_20_Contents">
      <style:paragraph-properties fo:margin-top="0cm" fo:margin-bottom="0.499cm" fo:text-align="center" style:justify-single-word="false"/>
      <style:text-properties fo:color="#000000" style:font-name="Arial1" fo:font-size="9pt" fo:language="es" fo:country="ES" fo:font-style="italic" style:font-size-asian="9pt" style:font-style-asian="italic" style:font-size-complex="9pt" style:font-style-complex="italic"/>
    </style:style>
    <style:style style:name="P74" style:family="paragraph" style:parent-style-name="Table_20_Contents">
      <style:paragraph-properties fo:margin-top="0cm" fo:margin-bottom="0.499cm" fo:text-align="end" style:justify-single-word="false"/>
      <style:text-properties fo:color="#002060" style:font-name="Arial1" fo:font-size="7pt" fo:font-style="italic" fo:font-weight="bold" style:font-size-asian="7pt" style:font-style-asian="italic" style:font-size-complex="7pt" style:font-style-complex="italic"/>
    </style:style>
    <style:style style:name="P75" style:family="paragraph" style:parent-style-name="Table_20_Contents">
      <style:paragraph-properties fo:margin-top="0cm" fo:margin-bottom="0.499cm" fo:text-align="center" style:justify-single-word="false"/>
      <style:text-properties fo:color="#002060" style:font-name="Arial1" fo:font-size="7pt" fo:font-style="italic" fo:font-weight="bold" style:font-size-asian="7pt" style:font-style-asian="italic" style:font-size-complex="7pt" style:font-style-complex="italic"/>
    </style:style>
    <style:style style:name="P76" style:family="paragraph" style:parent-style-name="Table_20_Contents">
      <style:paragraph-properties fo:margin-top="0cm" fo:margin-bottom="0.499cm" fo:text-align="center" style:justify-single-word="false"/>
      <style:text-properties fo:color="#002060" style:font-name="Arial1" fo:font-size="8pt" fo:font-style="italic" fo:font-weight="bold" style:font-size-asian="8pt" style:font-style-asian="italic" style:font-size-complex="8pt" style:font-style-complex="italic"/>
    </style:style>
    <style:style style:name="P77" style:family="paragraph" style:parent-style-name="List_20_Contents">
      <style:paragraph-properties fo:margin-top="0cm" fo:margin-bottom="0.499cm"/>
      <style:text-properties style:font-name="Arial1" fo:font-size="10pt" fo:font-style="italic" style:font-size-asian="10pt" style:font-style-asian="italic" style:font-size-complex="10pt" style:font-style-complex="italic"/>
    </style:style>
    <style:style style:name="P78" style:family="paragraph" style:parent-style-name="Standard">
      <style:paragraph-properties fo:text-align="justify" style:justify-single-word="false"/>
    </style:style>
    <style:style style:name="P79" style:family="paragraph" style:parent-style-name="List_20_Contents">
      <style:text-properties style:font-name="Arial1" fo:font-size="10pt" fo:font-style="italic" style:font-size-asian="10pt" style:font-style-asian="italic" style:font-size-complex="10pt" style:font-style-complex="italic"/>
    </style:style>
    <style:style style:name="P80" style:family="paragraph" style:parent-style-name="Standard">
      <style:paragraph-properties fo:text-align="justify" style:justify-single-word="false"/>
      <style:text-properties style:font-name="Arial1" fo:font-size="10pt"/>
    </style:style>
    <style:style style:name="P81"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82" style:family="paragraph" style:parent-style-name="Standard">
      <style:paragraph-properties fo:margin-top="0cm" fo:margin-bottom="0cm" fo:line-height="100%" fo:text-align="justify" style:justify-single-word="false" fo:orphans="2" fo:widows="2"/>
      <style:text-properties fo:color="#000000" style:font-name="Arial1" fo:font-size="10pt" fo:font-style="normal" fo:font-weight="normal" style:font-size-asian="10pt" style:font-style-asian="normal" style:font-weight-asian="normal" style:font-name-complex="Arial Narrow" style:font-size-complex="10pt" style:font-style-complex="normal" style:font-weight-complex="normal"/>
    </style:style>
    <style:style style:name="P83" style:family="paragraph" style:parent-style-name="Heading_20_1">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84" style:family="paragraph" style:parent-style-name="Heading_20_5">
      <style:paragraph-properties fo:text-align="justify" style:justify-single-word="false"/>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P85" style:family="paragraph" style:parent-style-name="Heading_20_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86" style:family="paragraph" style:parent-style-name="Heading_20_6">
      <style:paragraph-properties fo:margin-top="0cm" fo:margin-bottom="0.499cm" fo:text-align="justify" style:justify-single-word="false"/>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P87" style:family="paragraph" style:parent-style-name="Heading_20_6">
      <style:paragraph-properties fo:margin-top="0cm" fo:margin-bottom="0.499cm" fo:text-align="justify" style:justify-single-word="false"/>
      <style:text-properties style:font-name="Arial1" fo:font-size="10pt" fo:font-style="italic" style:font-size-asian="10pt" style:font-style-asian="italic" style:font-size-complex="10pt" style:font-style-complex="italic"/>
    </style:style>
    <style:style style:name="P88" style:family="paragraph" style:parent-style-name="List_20_Contents" style:list-style-name="L13">
      <style:text-properties style:font-name="Arial1" fo:font-size="10pt" fo:font-style="italic" style:font-size-asian="10pt" style:font-style-asian="italic" style:font-size-complex="10pt" style:font-style-complex="italic"/>
    </style:style>
    <style:style style:name="P89" style:family="paragraph" style:parent-style-name="List_20_Contents" style:list-style-name="L13">
      <style:paragraph-properties fo:margin-top="0cm" fo:margin-bottom="0.499cm"/>
      <style:text-properties style:font-name="Arial1" fo:font-size="10pt" fo:font-style="italic" style:font-size-asian="10pt" style:font-style-asian="italic" style:font-size-complex="10pt" style:font-style-complex="italic"/>
    </style:style>
    <style:style style:name="P90"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91"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2" style:family="paragraph" style:parent-style-name="Text_20_body" style:list-style-name="L1">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3" style:family="paragraph" style:parent-style-name="Text_20_body" style:list-style-name="L3">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4" style:family="paragraph" style:parent-style-name="Text_20_body" style:list-style-name="L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5" style:family="paragraph" style:parent-style-name="Text_20_body" style:list-style-name="L5">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6" style:family="paragraph" style:parent-style-name="Text_20_body" style:list-style-name="L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7" style:family="paragraph" style:parent-style-name="Text_20_body" style:list-style-name="L7">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8" style:family="paragraph" style:parent-style-name="Text_20_body" style:list-style-name="L8">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9" style:family="paragraph" style:parent-style-name="Text_20_body" style:list-style-name="L1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00" style:family="paragraph" style:parent-style-name="Text_20_body" style:list-style-name="L13">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01" style:family="paragraph" style:parent-style-name="Text_20_body" style:list-style-name="L9">
      <style:paragraph-properties fo:text-align="justify" style:justify-single-word="false"/>
      <style:text-properties fo:color="#000000" style:font-name="Arial1" fo:font-size="10pt" fo:language="en" fo:country="US" fo:font-style="italic" style:font-size-asian="10pt" style:font-style-asian="italic" style:font-size-complex="10pt" style:font-style-complex="italic"/>
    </style:style>
    <style:style style:name="P102" style:family="paragraph" style:parent-style-name="Text_20_body" style:list-style-name="L10">
      <style:paragraph-properties fo:text-align="justify" style:justify-single-word="false"/>
      <style:text-properties fo:color="#000000" style:font-name="Arial1" fo:font-size="10pt" fo:language="en" fo:country="US" fo:font-style="italic" style:font-size-asian="10pt" style:font-style-asian="italic" style:font-size-complex="10pt" style:font-style-complex="italic"/>
    </style:style>
    <style:style style:name="P103" style:family="paragraph" style:parent-style-name="Text_20_body" style:list-style-name="L11">
      <style:paragraph-properties fo:text-align="justify" style:justify-single-word="false"/>
      <style:text-properties fo:color="#000000" style:font-name="Arial1" fo:font-size="10pt" fo:language="en" fo:country="US" fo:font-style="italic" style:font-size-asian="10pt" style:font-style-asian="italic" style:font-size-complex="10pt" style:font-style-complex="italic"/>
    </style:style>
    <style:style style:name="P104" style:family="paragraph" style:parent-style-name="Text_20_body" style:list-style-name="L12">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05" style:family="paragraph" style:parent-style-name="Text_20_body" style:list-style-name="L13">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06" style:family="paragraph" style:parent-style-name="Text_20_body" style:list-style-name="L13">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07" style:family="paragraph" style:parent-style-name="Text_20_body" style:list-style-name="L1">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08" style:family="paragraph" style:parent-style-name="Text_20_body" style:list-style-name="L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09" style:family="paragraph" style:parent-style-name="Text_20_body" style:list-style-name="L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10" style:family="paragraph" style:parent-style-name="Text_20_body">
      <style:paragraph-properties fo:text-align="justify" style:justify-single-word="false"/>
      <style:text-properties style:font-name="Arial3" fo:font-size="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style:font-name="Arial2" fo:font-size="10pt"/>
    </style:style>
    <style:style style:name="T4" style:family="text">
      <style:text-properties style:font-name="Arial2" fo:font-size="10pt" style:text-underline-style="solid" style:text-underline-width="auto" style:text-underline-color="font-color"/>
    </style:style>
    <style:style style:name="T5" style:family="text">
      <style:text-properties style:font-name="Arial2" fo:font-size="10pt" style:text-underline-style="solid" style:text-underline-width="auto" style:text-underline-color="font-color" style:font-name-asian="Times New Roman" style:font-size-asian="10pt" style:font-size-complex="10pt"/>
    </style:style>
    <style:style style:name="T6" style:family="text">
      <style:text-properties style:font-name="Arial2" fo:font-size="10pt" style:text-underline-style="none" style:font-name-asian="Times New Roman" style:font-size-asian="10pt" style:font-size-complex="10pt"/>
    </style:style>
    <style:style style:name="T7" style:family="text">
      <style:text-properties style:font-name="Arial2" fo:font-size="11pt" style:text-underline-style="solid" style:text-underline-width="auto" style:text-underline-color="font-color" style:font-name-asian="Times New Roman"/>
    </style:style>
    <style:style style:name="T8" style:family="text">
      <style:text-properties style:font-name="Arial2" fo:font-size="11pt" style:font-name-asian="Times New Roman"/>
    </style:style>
    <style:style style:name="T9" style:family="text">
      <style:text-properties style:font-name="Arial2" fo:font-size="11pt" style:text-underline-style="none" style:font-name-asian="Times New Roman"/>
    </style:style>
    <style:style style:name="T10" style:family="text">
      <style:text-properties style:font-name="Arial3" fo:font-size="10pt"/>
    </style:style>
    <style:style style:name="T11" style:family="text">
      <style:text-properties style:font-name="Arial3" fo:font-size="10pt" fo:font-weight="bold"/>
    </style:style>
    <style:style style:name="T12" style:family="text">
      <style:text-properties fo:font-size="10pt"/>
    </style:style>
    <style:style style:name="T13" style:family="text">
      <style:text-properties fo:font-size="10pt" fo:font-weight="bold"/>
    </style:style>
    <style:style style:name="T14" style:family="text">
      <style:text-properties style:text-underline-style="solid" style:text-underline-width="auto" style:text-underline-color="font-color"/>
    </style:style>
    <style:style style:name="T15" style:family="text">
      <style:text-properties style:text-underline-style="solid" style:text-underline-width="auto" style:text-underline-color="font-color" fo:font-weight="bold"/>
    </style:style>
    <style:style style:name="T16" style:family="text">
      <style:text-properties fo:color="#ffffff" style:font-name="Arial2" fo:font-size="10pt" style:text-underline-style="solid" style:text-underline-width="auto" style:text-underline-color="font-color"/>
    </style:style>
    <style:style style:name="T17" style:family="text">
      <style:text-properties style:font-name="Arial4" fo:font-size="10pt"/>
    </style:style>
    <style:style style:name="T18" style:family="text">
      <style:text-properties style:font-name="Arial4" fo:font-size="10pt" fo:font-weight="bold"/>
    </style:style>
    <style:style style:name="T19" style:family="text">
      <style:text-properties fo:color="#000000"/>
    </style:style>
    <style:style style:name="T20" style:family="text">
      <style:text-properties fo:color="#000000" fo:font-weight="bold"/>
    </style:style>
    <style:style style:name="T21" style:family="text">
      <style:text-properties fo:color="#000000" fo:font-style="italic" fo:font-weight="bold" style:font-style-asian="italic" style:font-style-complex="italic"/>
    </style:style>
    <style:style style:name="T22" style:family="text">
      <style:text-properties fo:color="#000000" fo:font-style="italic" style:font-style-asian="italic" style:font-style-complex="italic"/>
    </style:style>
    <style:style style:name="T23" style:family="text">
      <style:text-properties fo:color="#000000" style:font-name="Arial2" fo:language="es" fo:country="ES"/>
    </style:style>
    <style:style style:name="T24" style:family="text">
      <style:text-properties fo:color="#000000" style:font-name="Arial2" fo:language="es" fo:country="ES" fo:font-weight="normal" style:font-weight-asian="normal" style:font-weight-complex="normal"/>
    </style:style>
    <style:style style:name="T25" style:family="text">
      <style:text-properties fo:color="#000000" style:font-name="Arial4" fo:font-size="10pt"/>
    </style:style>
    <style:style style:name="T26" style:family="text">
      <style:text-properties fo:color="#000000" style:font-name="Arial4" fo:font-size="10pt" fo:font-weight="bold"/>
    </style:style>
    <style:style style:name="T27" style:family="text">
      <style:text-properties fo:color="#000000" style:font-name="Arial4" fo:font-size="10pt" style:text-underline-style="solid" style:text-underline-width="auto" style:text-underline-color="font-color" fo:font-weight="bold"/>
    </style:style>
    <style:style style:name="T28" style:family="text">
      <style:text-properties fo:color="#000000" style:text-underline-style="solid" style:text-underline-width="auto" style:text-underline-color="font-color"/>
    </style:style>
    <style:style style:name="T29" style:family="text">
      <style:text-properties fo:color="#000000" style:text-underline-style="solid" style:text-underline-width="auto" style:text-underline-color="font-color" fo:font-weight="bold"/>
    </style:style>
    <style:style style:name="T30" style:family="text">
      <style:text-properties fo:color="#000000" style:text-line-through-style="solid" fo:font-weight="bold"/>
    </style:style>
    <style:style style:name="T31" style:family="text">
      <style:text-properties fo:color="#000000" fo:language="es" fo:country="ES" fo:font-weight="normal" style:font-weight-asian="normal" style:font-weight-complex="normal"/>
    </style:style>
    <style:style style:name="T32" style:family="text">
      <style:text-properties fo:color="#000000" style:font-name="Arial1" fo:font-size="10pt" fo:font-style="italic" fo:font-weight="bold" style:font-size-asian="10pt" style:font-style-asian="italic" style:font-size-complex="10pt" style:font-style-complex="italic"/>
    </style:style>
    <style:style style:name="T33" style:family="text">
      <style:text-properties fo:color="#000000" style:font-name="Arial1" fo:font-size="10pt" fo:font-style="italic" style:font-size-asian="10pt" style:font-style-asian="italic" style:font-size-complex="10pt" style:font-style-complex="italic"/>
    </style:style>
    <style:style style:name="T34"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35"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36"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37" style:family="text">
      <style:text-properties fo:color="#000000" style:font-name="Arial1" fo:font-size="10pt" fo:language="es" fo:country="ES" fo:font-style="italic" style:font-size-asian="10pt" style:font-style-asian="italic" style:font-size-complex="10pt" style:font-style-complex="italic"/>
    </style:style>
    <style:style style:name="T38" style:family="text">
      <style:text-properties fo:font-style="italic" fo:font-weight="bold" style:font-style-asian="italic" style:font-style-complex="italic"/>
    </style:style>
    <style:style style:name="T39" style:family="text">
      <style:text-properties fo:font-style="italic" style:font-style-asian="italic" style:font-style-complex="italic"/>
    </style:style>
    <style:style style:name="T40" style:family="text">
      <style:text-properties style:text-position="-33% 80%"/>
    </style:style>
    <style:style style:name="T41" style:family="text">
      <style:text-properties fo:color="#c9211e"/>
    </style:style>
    <style:style style:name="T42" style:family="text">
      <style:text-properties style:text-position="33% 80%"/>
    </style:style>
    <style:style style:name="T43" style:family="text">
      <style:text-properties style:text-position="33% 80%" fo:font-weight="bold"/>
    </style:style>
    <style:style style:name="T44" style:family="text">
      <style:text-properties fo:color="#ff0000"/>
    </style:style>
    <style:style style:name="T45" style:family="text">
      <style:text-properties style:text-line-through-style="solid" fo:font-weight="bold"/>
    </style:style>
    <style:style style:name="T46" style:family="text">
      <style:text-properties style:font-name="Arial1"/>
    </style:style>
    <style:style style:name="T47" style:family="text">
      <style:text-properties style:font-name="Arial1" fo:font-weight="bold"/>
    </style:style>
    <style:style style:name="T48" style:family="text">
      <style:text-properties style:font-name="Arial1" fo:font-size="10pt" style:text-underline-style="solid" style:text-underline-width="auto" style:text-underline-color="font-color" style:font-name-asian="Times New Roman" style:font-size-asian="10pt" style:font-size-complex="10pt"/>
    </style:style>
    <style:style style:name="T49" style:family="text">
      <style:text-properties style:font-name="Arial1" fo:font-size="10pt" style:font-name-asian="Times New Roman" style:font-size-asian="10pt" style:font-size-complex="10pt"/>
    </style:style>
    <style:style style:name="T50" style:family="text">
      <style:text-properties style:font-name="Arial1" fo:font-size="10pt" fo:font-style="italic" fo:font-weight="bold" style:font-size-asian="10pt" style:font-style-asian="italic" style:font-size-complex="10pt" style:font-style-complex="italic"/>
    </style:style>
    <style:style style:name="T51" style:family="text">
      <style:text-properties style:font-name="Arial1" fo:font-size="10pt" fo:font-style="italic" style:font-size-asian="10pt" style:font-style-asian="italic" style:font-size-complex="10pt" style:font-style-complex="italic"/>
    </style:style>
    <style:style style:name="T52" style:family="text">
      <style:text-properties style:font-name="Arial1" fo:font-size="10pt" style:font-size-asian="10pt" style:font-size-complex="10pt"/>
    </style:style>
    <style:style style:name="T53" style:family="text">
      <style:text-properties style:font-name="Arial1" fo:font-size="10pt" fo:language="es" fo:country="ES" fo:font-style="italic" style:font-size-asian="10pt" style:font-style-asian="italic" style:font-size-complex="10pt" style:font-style-complex="italic"/>
    </style:style>
    <style:style style:name="T54" style:family="text">
      <style:text-properties style:font-name="Arial1" fo:font-size="10pt" style:text-underline-style="none" style:font-name-asian="Times New Roman" style:font-size-asian="10pt" style:font-size-complex="10pt"/>
    </style:style>
    <style:style style:name="T55" style:family="text">
      <style:text-properties style:font-name="Arial1" fo:font-size="9pt" style:font-size-asian="9pt" style:font-size-complex="9pt"/>
    </style:style>
    <style:style style:name="T56" style:family="text">
      <style:text-properties style:font-name="Arial1" fo:font-size="9pt" style:text-underline-style="solid" style:text-underline-width="auto" style:text-underline-color="font-color" style:font-size-asian="9pt" style:font-size-complex="9pt"/>
    </style:style>
    <style:style style:name="T57" style:family="text">
      <style:text-properties fo:font-style="normal" style:font-size-asian="10pt" style:font-style-asian="normal" style:font-size-complex="10pt" style:font-style-complex="normal"/>
    </style:style>
    <style:style style:name="T58"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number-style style:name="N103">
      <number:number number:decimal-places="1" number:min-integer-digits="1"/>
    </number:number-style>
    <number:number-style style:name="N8000" number:language="es" number:country="ES">
      <number:number number:min-integer-digits="1"/>
    </number:number-style>
    <number:number-style style:name="N8002" number:language="es" number:country="ES">
      <number:number number:decimal-places="2" number:min-integer-digits="1"/>
    </number:number-style>
    <number:percentage-style style:name="N8011" number:language="es" number:country="ES">
      <number:number number:decimal-places="2" number:min-integer-digits="1"/>
      <number:text>%</number:text>
    </number:percentag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0"><text:span text:style-name="Strong_20_Emphasis"><text:span text:style-name="T47">ACTA DE LA SESIÓN EXTRAORDINARIA CELEBRADA POR LA JUNTA DE GOBIERNO LOCAL DEL AYUNTAMIENTO DE MOGÁN EL DÍA 29 DE OCTUBRE DE 2024</text:span></text:span><text:span text:style-name="T46"> </text:span></text:p>
      <text:p text:style-name="P17"/>
      <text:p text:style-name="P28"><text:span text:style-name="T10"><text:tab/>En la Sala de reuniones de las Casas Consistoriales de Mogán, siendo las doce horas, treinta y nueve minutos del día</text:span><text:span text:style-name="Strong_20_Emphasis"><text:span text:style-name="T3"> </text:span></text:span><text:span text:style-name="Strong_20_Emphasis"><text:span text:style-name="T11">29 </text:span></text:span><text:span text:style-name="T11">de octubre de 2024</text:span><text:span text:style-name="T10">, se reúne la Junta de Gobierno Local, </text:span><text:span text:style-name="Strong_20_Emphasis"><text:span text:style-name="T11">bajo la Presidencia de don Juan Ernesto Hernández Cruz,</text:span></text:span><text:span text:style-name="T3"> </text:span><text:span text:style-name="T10">y con la asistencia de los señores Tenientes de Alcalde que al margen se expresan, al objeto de celebrar </text:span><text:span text:style-name="T11">sesión extraordinaria, en primera convocatoria,</text:span><text:span text:style-name="T3"> </text:span><text:span text:style-name="T10">para la que habían sido convocados previamente. </text:span></text:p>
      <text:p text:style-name="P29"/>
      <text:p text:style-name="P29"><text:tab/>Actúa <text:span text:style-name="T2">don David Chao Castro,</text:span> Secretario General Accidental, que da fe del acto.</text:p>
      <text:p text:style-name="P29"/>
      <text:p text:style-name="P27">SRES. Y SRAS. ASISTENTES</text:p>
      <text:p text:style-name="Text_20_body"><text:span text:style-name="Strong_20_Emphasis"><text:span text:style-name="T55">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56">Nombre</text:span></text:span></text:p>
          </table:table-cell>
          <table:table-cell table:style-name="Tabla1.A1" office:value-type="string">
            <text:p text:style-name="P5"><text:span text:style-name="Strong_20_Emphasis"><text:span text:style-name="T56">Asiste</text:span></text:span></text:p>
          </table:table-cell>
          <table:table-cell table:style-name="Tabla1.A1" office:value-type="string">
            <text:p text:style-name="P5"><text:span text:style-name="Strong_20_Emphasis"><text:span text:style-name="T56">Partido</text:span></text:span></text:p>
          </table:table-cell>
        </table:table-row>
        <table:table-row>
          <table:table-cell table:style-name="Tabla1.A1" office:value-type="string">
            <text:p text:style-name="P9">ONALIA BUENO GARCIA</text:p>
          </table:table-cell>
          <table:table-cell table:style-name="Tabla1.A1" office:value-type="string">
            <text:p text:style-name="P10">No</text:p>
          </table:table-cell>
          <table:table-cell table:style-name="Tabla1.A1" office:value-type="string">
            <text:p text:style-name="P10">JPM</text:p>
          </table:table-cell>
        </table:table-row>
      </table:table>
      <text:p text:style-name="P27"/>
      <text:p text:style-name="Text_20_body"><text:span text:style-name="Strong_20_Emphasis"><text:span text:style-name="T55">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56">Nombre</text:span></text:span></text:p>
          </table:table-cell>
          <table:table-cell table:style-name="Tabla2.A1" office:value-type="string">
            <text:p text:style-name="P5"><text:span text:style-name="Strong_20_Emphasis"><text:span text:style-name="T56">Asiste</text:span></text:span></text:p>
          </table:table-cell>
          <table:table-cell table:style-name="Tabla2.A1" office:value-type="string">
            <text:p text:style-name="P5"><text:span text:style-name="Strong_20_Emphasis"><text:span text:style-name="T56">Partido</text:span></text:span></text:p>
          </table:table-cell>
        </table:table-row>
        <table:table-row>
          <table:table-cell table:style-name="Tabla2.A1" office:value-type="string">
            <text:p text:style-name="P9">JUAN MENCEY NAVARRO ROMERO</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9">JUAN ERNESTO HERNANDEZ CRUZ</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TANIA DEL PINO ALONSO PEREZ</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9">LUIS MIGUEL BECERRA ANDRE</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CONSUELO DIAZ LEON</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JUANA TERESA VEGA JIMENEZ</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JOSE JAVIER ROMERO ALONSO</text:p>
          </table:table-cell>
          <table:table-cell table:style-name="Tabla2.A1" office:value-type="string">
            <text:p text:style-name="P10">No</text:p>
          </table:table-cell>
          <table:table-cell table:style-name="Tabla2.A1" office:value-type="string">
            <text:p text:style-name="P10">NC-FAC</text:p>
          </table:table-cell>
        </table:table-row>
        <table:table-row>
          <table:table-cell table:style-name="Tabla2.A1" office:value-type="string">
            <text:p text:style-name="P9">JUAN MANUEL GABELLA GONZALEZ</text:p>
          </table:table-cell>
          <table:table-cell table:style-name="Tabla2.A1" office:value-type="string">
            <text:p text:style-name="P10">No</text:p>
          </table:table-cell>
          <table:table-cell table:style-name="Tabla2.A1" office:value-type="string">
            <text:p text:style-name="P10">NC-FAC</text:p>
          </table:table-cell>
        </table:table-row>
        <table:table-row>
          <table:table-cell table:style-name="Tabla2.A1" office:value-type="string">
            <text:p text:style-name="P9">JULIAN ARTEMI ARTILES MORALEDA</text:p>
          </table:table-cell>
          <table:table-cell table:style-name="Tabla2.A1" office:value-type="string">
            <text:p text:style-name="P10">No</text:p>
          </table:table-cell>
          <table:table-cell table:style-name="Tabla2.A1" office:value-type="string">
            <text:p text:style-name="P10">PSOE</text:p>
          </table:table-cell>
        </table:table-row>
        <table:table-row>
          <table:table-cell table:style-name="Tabla2.A1" office:value-type="string">
            <text:p text:style-name="P9">DOLORES MONDEJAR NAVARRO</text:p>
          </table:table-cell>
          <table:table-cell table:style-name="Tabla2.A1" office:value-type="string">
            <text:p text:style-name="P10">No</text:p>
          </table:table-cell>
          <table:table-cell table:style-name="Tabla2.A1" office:value-type="string">
            <text:p text:style-name="P10">PSOE</text:p>
          </table:table-cell>
        </table:table-row>
      </table:table>
      <text:p text:style-name="P27"/>
      <text:p text:style-name="Text_20_body"><text:span text:style-name="Strong_20_Emphasis"><text:span text:style-name="T3">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4">Nombre</text:span></text:span></text:p>
          </table:table-cell>
          <table:table-cell table:style-name="Tabla3.A1" office:value-type="string">
            <text:p text:style-name="P5"><text:span text:style-name="Strong_20_Emphasis"><text:span text:style-name="T4">Asiste</text:span></text:span></text:p>
          </table:table-cell>
          <table:table-cell table:style-name="Tabla3.A1" office:value-type="string">
            <text:p text:style-name="P5"><text:span text:style-name="Strong_20_Emphasis"><text:span text:style-name="T16">Partido</text:span></text:span></text:p>
          </table:table-cell>
        </table:table-row>
        <table:table-row>
          <table:table-cell table:style-name="Tabla3.A1" office:value-type="string">
            <text:p text:style-name="P6">GONZALO MARTÍNEZ LÁZARO</text:p>
          </table:table-cell>
          <table:table-cell table:style-name="Tabla3.A1" office:value-type="string">
            <text:p text:style-name="P7">No</text:p>
          </table:table-cell>
          <table:table-cell table:style-name="Tabla3.A1" office:value-type="string">
            <text:p text:style-name="P8">.</text:p>
          </table:table-cell>
        </table:table-row>
      </table:table>
      <text:p text:style-name="Text_20_body"/>
      <text:p text:style-name="Text_20_body"><text:span text:style-name="Strong_20_Emphasis"><text:span text:style-name="T3">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4">Nombre</text:span></text:span></text:p>
          </table:table-cell>
          <table:table-cell table:style-name="Tabla4.A1" office:value-type="string">
            <text:p text:style-name="P5"><text:span text:style-name="Strong_20_Emphasis"><text:span text:style-name="T4">Asiste</text:span></text:span></text:p>
          </table:table-cell>
          <table:table-cell table:style-name="Tabla4.A1" office:value-type="string">
            <text:p text:style-name="P5"><text:span text:style-name="Strong_20_Emphasis"><text:span text:style-name="T16">Partido</text:span></text:span></text:p>
          </table:table-cell>
        </table:table-row>
        <table:table-row>
          <table:table-cell table:style-name="Tabla4.A1" office:value-type="string">
            <text:p text:style-name="P6">DAVID CHAO CASTRO</text:p>
          </table:table-cell>
          <table:table-cell table:style-name="Tabla4.A1" office:value-type="string">
            <text:p text:style-name="P7">Sí</text:p>
          </table:table-cell>
          <table:table-cell table:style-name="Tabla4.A1" office:value-type="string">
            <text:p text:style-name="P8">.</text:p>
          </table:table-cell>
        </table:table-row>
      </table:table>
      <text:p text:style-name="Text_20_body"/>
      <text:p text:style-name="P60"/>
      <text:p text:style-name="P60">Abierta la sesión por la Presidencia, y una vez comprobada por la Secretaría la existencia de cuórum de asistencia precisa para que se pueda iniciar, se procede a conocer los asuntos que integran el siguiente:</text:p>
      <text:p text:style-name="P60"/>
      <text:p text:style-name="P60"/>
      <text:p text:style-name="P60"><text:soft-page-break/></text:p>
      <text:p text:style-name="Text_20_body"><text:span text:style-name="Strong_20_Emphasis"><text:span text:style-name="T3">ORDEN DEL DÍA</text:span></text:span></text:p>
      <text:p text:style-name="Text_20_body"><text:span text:style-name="Strong_20_Emphasis"><text:span text:style-name="T3"/></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4">Nº Orden</text:span></text:span></text:p>
          </table:table-cell>
          <table:table-cell table:style-name="Tabla5.A1" office:value-type="string">
            <text:p text:style-name="Table_20_Contents"><text:span text:style-name="Strong_20_Emphasis"><text:span text:style-name="T4">Expresión del asunto</text:span></text:span></text:p>
          </table:table-cell>
        </table:table-row>
        <table:table-row>
          <table:table-cell table:style-name="Tabla5.A2" office:value-type="string">
            <text:p text:style-name="P6">Punto 1º</text:p>
          </table:table-cell>
          <table:table-cell table:style-name="Tabla5.A1" office:value-type="string">
            <text:p text:style-name="P6">Expte. 2065/2024. Imponer sanción de quince mil un euros (15.001,00) y suspensión de la actividad por un (1) dia a la entidad ORIGEN HOOKAH, S.L. al consierarla responsable de una infracción tipificada como muy grave en el artículo 62.2 de la Ley 7/2011</text:p>
          </table:table-cell>
        </table:table-row>
        <table:table-row>
          <table:table-cell table:style-name="Tabla5.A2" office:value-type="string">
            <text:p text:style-name="P6">Punto 2º</text:p>
          </table:table-cell>
          <table:table-cell table:style-name="Tabla5.A1" office:value-type="string">
            <text:p text:style-name="P6">Expte. 2026/2024. Desestimar las alegaciones presentadas e imponer una sanción de quince miil un euros (15.001,00) y suspensión temporal de la actividad por un plazo de quince (15) días al Bar con Música sito en locales 28 y 29 planta alta, 3ª fase C.C.C. Puerto Rico, por ejercer la actividad sin sujeción a las medidas contenidas en el proyecto autorizado o comunicado</text:p>
          </table:table-cell>
        </table:table-row>
        <table:table-row>
          <table:table-cell table:style-name="Tabla5.A2" office:value-type="string">
            <text:p text:style-name="P6">Punto 3º</text:p>
          </table:table-cell>
          <table:table-cell table:style-name="Tabla5.A1" office:value-type="string">
            <text:p text:style-name="P6">Expte. 12662/2024. Admitir el escrito presentado por la interesada e imponer una sanción de quince mil un euros (15.001,00) y suspensión temporal de la actividad por un plazo de un (1) dia.</text:p>
          </table:table-cell>
        </table:table-row>
        <table:table-row>
          <table:table-cell table:style-name="Tabla5.A2" office:value-type="string">
            <text:p text:style-name="P6">Punto 4º</text:p>
          </table:table-cell>
          <table:table-cell table:style-name="Tabla5.A1" office:value-type="string">
            <text:p text:style-name="P6">Expte. 2075/2024. Imponer una sanción de ventidós mil quinientos un euros (22.501,00) y suspensión temporal de la actividad por un plazo de un (1) mes a D. *********** por infracción muy grave al desarrollar la actividad de Bar Cafetería con música sita en local 20, planta alta C.C. Pasarela, Puerto Rico, sin sujeción a las medidas contenidas en el proyecto autorizado o comunicado o las impuestas por el órgano competente.</text:p>
          </table:table-cell>
        </table:table-row>
        <table:table-row>
          <table:table-cell table:style-name="Tabla5.A2" office:value-type="string">
            <text:p text:style-name="P6">Punto 5º</text:p>
          </table:table-cell>
          <table:table-cell table:style-name="Tabla5.A1" office:value-type="string">
            <text:p text:style-name="P6">Expte.: 13462/2023. Propuesta aprobar Pliegos, expediente, gasto, etc., para la adjudicación del contrato del Servicio Público de Limpieza Viaria y Espacios Públicos del Término Municipal de Mogán.</text:p>
          </table:table-cell>
        </table:table-row>
        <table:table-row>
          <table:table-cell table:style-name="Tabla5.A2" office:value-type="string">
            <text:p text:style-name="P6">Punto 6º</text:p>
          </table:table-cell>
          <table:table-cell table:style-name="Tabla5.A1" office:value-type="string">
            <text:p text:style-name="P6">Expte.: 8083/2024. Propuesta considerar propuesto como adjudicatario del Servicio de Mantenimiento y Conservación de Jardines, Espacios Libres Bajo Riego y Zonas Verdes en el Término Municipal de Mogán, a la entidad FCC MEDIO AMBIENTE, S.A.U.</text:p>
          </table:table-cell>
        </table:table-row>
      </table:table>
      <text:p text:style-name="Text_20_body"><text:span text:style-name="Strong_20_Emphasis"><text:span text:style-name="T3"/></text:span></text:p>
      <text:p text:style-name="Text_20_body"><text:span text:style-name="Strong_20_Emphasis"><text:span text:style-name="T3"/></text:span></text:p>
      <text:p text:style-name="Text_20_body"><text:span text:style-name="Strong_20_Emphasis"><text:span text:style-name="T3"/></text:span></text:p>
      <text:p text:style-name="Text_20_body"><text:span text:style-name="Strong_20_Emphasis"><text:span text:style-name="T3"/></text:span></text:p>
      <text:p text:style-name="Text_20_body"><text:span text:style-name="Strong_20_Emphasis"><text:span text:style-name="T3"/></text:span></text:p>
      <text:p text:style-name="P78"><text:span text:style-name="Strong_20_Emphasis"><text:span text:style-name="T54"><text:tab/></text:span></text:span><text:span text:style-name="Strong_20_Emphasis"><text:span text:style-name="T48">1. Expte. 2065/2024. Imponer sanción de quince mil un euros (15.001,00) y suspensión de la actividad por un (1) dia a la entidad ORIGEN HOOKAH, S.L. al consierarla responsable de una infracción tipificada como muy grave en el artículo 62.2 de la Ley 7/2011.</text:span></text:span></text:p>
      <text:p text:style-name="P78"><text:span text:style-name="Strong_20_Emphasis"><text:span text:style-name="T49"/></text:span></text:p>
      <text:p text:style-name="P18"><text:span text:style-name="T2"><text:tab/>“</text:span><text:span text:style-name="T38">JUAN MENCEY NAVARRO ROMERO</text:span><text:span text:style-name="T39">, Teniente de Alcalde del </text:span><text:span text:style-name="T38">Área de Gobierno de Urbanismo</text:span><text:span text:style-name="T39">, </text:span><text:span text:style-name="T38">Promoción Turística y Seguridad</text:span><text:span text:style-name="T39">, con competencias en materia de Urbanismo, Seguridad Ciudadana, Asesoría Jurídica y Mediación, Recursos Humanos, y Recogida de Residuos, de acuerdo con el Decreto nº 3349/2023, de 19 de junio.</text:span></text:p>
      <text:p text:style-name="P20">Visto el informe emitido con fecha 03/10/2024 por el técnico de Administración General, D. Higinio E. Suárez León, en el cual, literalmente expone:</text:p>
      <text:p text:style-name="P20">&lt;&lt;<text:span text:style-name="T2">VISTO</text:span> el <text:span text:style-name="T2">expediente sancionador nº 2065/2024,</text:span><text:span text:style-name="T19"> seguido por este Ayuntamiento contra la entidad </text:span><text:span text:style-name="T20">ORIGEN HOOKAH, S.L.</text:span><text:span text:style-name="T19">, representada por D. ***********, como persona titular de la actividad, al considerarla presunta responsable de la comisión de una infracción administrativa tipificada como </text:span><text:span text:style-name="T20">MUY GRAVE</text:span><text:span text:style-name="T19"> en el artículo 62.2 de la Ley 7/2011, de 5 de abril, de Actividades Clasificadas y Espectáculos Públicos (LAC-EP), al desarrollar la actividad de Bar-Cafetería con música Atlantis, sita en los locales 8, 9, 10 y 11 de la planta alta del C.C. Pasarela, en Puerto Rico, término municipal de Mogán, sin sujeción a las medidas contenidas en el proyecto autorizado o comunicado o a las impuestas por el órgano competente, especialmente las relativas a accesos, salidas de emergencia, extinción de incendios y cualesquiera otras que tiendan a la seguridad en locales destinados a espectáculos públicos, o que comporten grave deterioro del medio ambiente; el Instructor que suscribe tiene a bien emitir la siguiente propuesta, en base a los siguientes:</text:span></text:p>
      <text:p text:style-name="P32">ANTECEDENTES</text:p>
      <text:p text:style-name="P28"><text:span text:style-name="T50">PRIMERO.</text:span><text:span text:style-name="T51">- Recibida por este instructor, vía inter-departamental, comunicación de la </text:span><text:span text:style-name="T50">resolución nº 4419/2024, de fecha 06/08/2024</text:span><text:span text:style-name="T51">, con CSV </text:span><text:a xlink:type="simple" xlink:href="https://oat.mogan.es:8448/ventanilla/web/validacionFirmas.do?opcion=1&amp;modo=3&amp;csv=m006754aa917060d6f707e81f0080800G" text:style-name="Internet_20_link" text:visited-style-name="Visited_20_Internet_20_Link"><text:span text:style-name="T51">m006754aa917060d6f707e81f0080800G</text:span></text:a><text:span text:style-name="T51">, que se da por reproducida con objeto de evitar reiteraciones innecesarias, cuya parte dispositiva literalmente dice:</text:span></text:p>
      <text:p text:style-name="P20"><text:soft-page-break/><text:span text:style-name="T2">PRIMERO</text:span>.- Acordar la iniciación de <text:span text:style-name="T2">PROCEDIMIENTO SANCIONADOR</text:span>, contra la entidad <text:span text:style-name="T2">ORIGEN HOOKAH, S.L.</text:span>, representada por <text:span text:style-name="T2">D. ***********</text:span>, como persona titular de la actividad, al considerarla presunta responsable de la comisión de una infracción administrativa tipificada como <text:span text:style-name="T2">MUY GRAVE</text:span> en el artículo 62.2 de la LAC-EP, al desarrollar la actividad de Bar-Cafetería con música Atlantis sita en los locales 8, 9, 10 y 11 de la planta alta del C.C. Pasarela, en Puerto Rico, término municipal de Mogán, sin sujeción a las medidas contenidas en el proyecto autorizado o comunicado o a las impuestas por el órgano competente, especialmente las relativas a accesos, salidas de emergencia, extinción de incendios y cualesquiera otras que tiendan a la seguridad en locales destinados a espectáculos públicos, o que comporten grave deterioro del medio ambiente </text:p>
      <text:p text:style-name="P20">(...)</text:p>
      <text:p text:style-name="P20"><text:span text:style-name="T2">TERCERO.</text:span>- Notificar el acuerdo que se adopte a la entidad <text:span text:style-name="T2">ORIGEN HOOKAH, S.L.</text:span>, representada por <text:span text:style-name="T2">D. ***********</text:span>, como persona titular de la actividad, indicándole que contra el mismo no cabe recurso alguno por ser un mero acto de trámite, y poner en conocimiento del expedientado lo siguiente:</text:p>
      <text:p text:style-name="P20">a)Significar al interesado que dispone de un plazo de <text:span text:style-name="T2">DIEZ (10) DÍAS HÁBILES</text:span>, contados a partir de la notificación de la presente Resolución, para aportar cuantas alegaciones, documentos o informaciones estime convenientes y, en su caso, proponer prueba, concretando los medios de que pretenda valerse (v. art. 64.2.f), en relación con el art. 82 de la LPAC-AP)</text:p>
      <text:p text:style-name="P23">()</text:p>
      <text:p text:style-name="P20"><text:span text:style-name="T2">SEGUNDO.</text:span>- Notificada la <text:span text:style-name="T2">resolución nº 4419/2024, de fecha 06/08/2024</text:span>, a la parte interesada, por D. VINOD DASWANI BAHAMONDE, interviniendo como administrador solidario de la sociedad <text:span text:style-name="T2">ORIGEN HOOKA SL</text:span>, que se identifica como explotadora de la actividad, se presenta escrito de <text:span text:style-name="T2">alegaciones </text:span>(Registro de entrada nº <text:span text:style-name="T2">13480</text:span>, de fecha <text:span text:style-name="T2">27/08/2024</text:span>), manifestando que:</text:p>
      <text:p text:style-name="P20"><text:span text:style-name="T2">PRIMERO.</text:span>-Interesa a la Administración actuante la <text:span text:style-name="T2">revisión de la tipificación de la infracción</text:span> cometida, puesto que se había comunicado un informe con resultado favorable a esta parte que lleva la consideración de que se han de estimar cumplidas las medidas correctoras impuestas por el título habilitante y, en este sentido, se expresó la propia Administración actuante en el <text:span text:style-name="T2">informe favorable con Referencia: DGM/zhp y número de Expediente: 732/2023</text:span>, cuya comunicación tuvo lugar con anterioridad la notificación del expediente objeto de la presente.</text:p>
      <text:p text:style-name="P20">Que es consideración de esta parte <text:span text:style-name="T2">que la infracción cometida ha de considerarse con el carácter de grave ex art. 63.1 de la Ley 7/2011</text:span>, de cuyo tenor literal resulta: Constituyen infracciones graves en materia de actividades clasificadas y espectáculos: 1. El desarrollo de una actividad sin haberse procedido a corregir las anomalías que siendo subsanables hubiesen sido detectadas a través de las visitas de inspección o comprobación.</text:p>
      <text:p text:style-name="P20"><text:span text:style-name="T2">Subsidiariamente, la infracción imputada debe considerarse como grave en aplicación del apartado nueve (9) del mismo art. 63 de la Ley 7/2011</text:span> del que resulta: 9. La producción de ruidos y molestias.</text:p>
      <text:p text:style-name="P23">En este sentido, admitido lo anterior, habría de aplicarse el apartado segundo del articulo 66 de la Ley 7/2011 que expresa: 2. Las infracciones graves podrán ser sancionadas con multa de 3.001 a 15.000 euros y con alguna de las sanciones previstas en las letras b) y c) del número 1 del artículo anterior. La suspensión temporal podrá tener una duración máxima de tres meses.</text:p>
      <text:p text:style-name="P20"><text:span text:style-name="T2">SEGUNDO.</text:span>-Interesa a la Administración actuante a la terminación del procedimiento sancionador <text:span text:style-name="T2">reconociendo su responsabilidad</text:span> (ex art. 84.1 de la Ley 39/2015, LPAC), y que se adopten las siguientes medidas:</text:p>
      <text:p text:style-name="P20">I.<text:span text:style-name="T2">Que, se reduzca la sanción económica a la cantidad mínima</text:span> prevista legalmente en base a los siguientes fundamentos, así como que se apliquen las reducciones legalmente previstas para los casos de reconocimiento de la responsabilidad por el presunto infractor a que hubiere lugar.</text:p>
      <text:p text:style-name="P20">II.<text:span text:style-name="T2">Que se desista de la petición de suspensión temporal días en el ejercicio de la actividad</text:span>.</text:p>
      <text:p text:style-name="P20">En un mismo orden de cosas, es aplicable el <text:span text:style-name="T2">principio de proporcionalidad</text:span> previsto en el art. 29 de la Ley 40/2015, de 1 de octubre, de Régimen Jurídico del Sector Público. </text:p>
      <text:p text:style-name="P20"><text:soft-page-break/>Que <text:span text:style-name="T2">se reduzca al mínimo el grado de culpabilidad</text:span> por estar en posesión de título habilitante y por actuar de buena fe considerando que se cumplían con las medidas correctoras del título habilitante con fundamento en el informe favorable antes mencionado. </text:p>
      <text:p text:style-name="P23">Por todo ello, <text:span text:style-name="T2">SOLICITA:</text:span></text:p>
      <text:p text:style-name="P23">1.Se acuerde la calificación de la conducta sancionada como una infracción grave del art. 63.1 de la Ley 7/2011.</text:p>
      <text:p text:style-name="P23">2.Subsidiariamente, y para el caso de no resultar admitida la pretensión anterior, se acuerde la calificación de la conducta sancionada como una infracción grave del art. 63.9 de la Ley 7/2011.</text:p>
      <text:p text:style-name="P23">3.Subsidiariamente, y para el caso de no resultar admitida la pretensión anterior, se estime la solicitud de reducción de la sanción inicialmente propuesta.</text:p>
      <text:p text:style-name="P28"><text:span text:style-name="T32">TERCERO.</text:span><text:span text:style-name="T33">-Con fecha </text:span><text:span text:style-name="T32">13/09/2024</text:span><text:span text:style-name="T33"> el instructor que suscribe dictó </text:span><text:span text:style-name="T32">Propuesta de Resolución</text:span><text:span text:style-name="T33">, con CSV nº </text:span><text:a xlink:type="simple" xlink:href="https://oat.mogan.es:8448/ventanilla/web/validacionFirmas.do?opcion=1&amp;modo=3&amp;csv=m006754aa91a0d06ea907e813409081aB" text:style-name="Internet_20_link" text:visited-style-name="Visited_20_Internet_20_Link"><text:span text:style-name="T51">m006754aa91a0d06ea907e813409081aB</text:span></text:a><text:span text:style-name="T33">, </text:span><text:span text:style-name="T51">que se da por reproducida con objeto de evitar reiteraciones innecesarias, </text:span><text:span text:style-name="T33">cuya parte dispositiva literalmente dice:</text:span></text:p>
      <text:p text:style-name="P20"><text:span text:style-name="T19">« </text:span><text:span text:style-name="T2">PRIMERO.- ESTIMAR EN PARTE</text:span> las alegaciones presentadas por la parte interesada, por los motivos que han sido expuestos en la presente propuesta de resolución.</text:p>
      <text:p text:style-name="P20"><text:span text:style-name="T2">SEGUNDO.-</text:span> Imponer una sanción de <text:span text:style-name="T2">QUINCE MIL UN EUROS (15.001,00 ) y suspensión temporal de la actividad por un plazo de UN (1) DÍA</text:span> a la entidad <text:span text:style-name="T2">ORIGEN HOOKAH S.L.</text:span>, c<text:span text:style-name="T19">omo titular de la actividad (explotadora), al considerarla responsable de la comisión de una infracción administrativa tipificada como </text:span><text:span text:style-name="T20">MUY GRAVE</text:span><text:span text:style-name="T19"> en el artículo 62.2 de la LAC-EP, sancionable al amparo del art. 66.1, en relación al art. 65.1.b) de la LAC-EP, al desarrollar la actividad de BAR CAFETERÍA, sita en LOCALES 8, 9, 10 y 11 PLANTA ALTA, C.C. PASARELA, PUERTO RICO, término municipal de Mogán, sin la previa licencia correspondiente o sin haber cursado la comunicación previa, o declaración responsable, y cuyos demás datos constan debidamente referenciados en las actuaciones.</text:span></text:p>
      <text:p text:style-name="P20"><text:span text:style-name="T2">TERCERO.-</text:span> Notificar la presente Propuesta de Resolución a cuantos estén interesados en el procedimiento, con indicación de que contra la misma no cabe ejercitar recurso alguno.</text:p>
      <text:p text:style-name="P20"><text:span text:style-name="T20">CUARTO.- </text:span><text:span text:style-name="T19">Conceder a los interesados un plazo de </text:span><text:span text:style-name="T20">DIEZ (10) DÍAS HÁBILES</text:span><text:span text:style-name="T19">, para que puedan alegar cuanto consideren conveniente en su defensa, así como presentar los documentos e informaciones que estime pertinentes. » </text:span></text:p>
      <text:p text:style-name="P23"><text:span text:style-name="T20">CUARTO.</text:span><text:span text:style-name="T19">-Y transcurrido el plazo de DIEZ DÍAS HÁBILES otorgado al efecto, se comprueba que, salvo error u omisión involuntarios, por parte del interesado </text:span><text:span text:style-name="T20">no se presentaron alegaciones, documentos o informaciones</text:span><text:span text:style-name="T19"> que estimare convenientes para su defensa.</text:span></text:p>
      <text:p text:style-name="P23"><text:span text:style-name="T19">* No obstante, advertida una errata en el Apartado Segundo de la Propuesta de Resolución, anteriormente citada, referida a la tipificación de la infracción cometida, se ha de matizar que, </text:span><text:span text:style-name="T29">donde dice</text:span><text:span text:style-name="T19">, </text:span><text:span text:style-name="T20">sin la previa licencia correspondiente o sin haber cursado la comunicación previa, o declaración responsable</text:span><text:span text:style-name="T19">, </text:span><text:span text:style-name="T29">debe decir</text:span><text:span text:style-name="T19">, </text:span><text:span text:style-name="T20">sin sujeción a las medidas contenidas en el proyecto autorizado o comunicado o a las impuestas por el órgano competente, especialmente las relativas a accesos, salidas de emergencia, extinción de incendios y cualesquiera otras que tiendan a la seguridad en locales destinados a espectáculos públicos, o que comporten grave deterioro del medio ambiente</text:span><text:span text:style-name="T19">.</text:span></text:p>
      <text:p text:style-name="P23">A los anteriores hechos le son de aplicación los siguientes:</text:p>
      <text:p text:style-name="P24"><text:span text:style-name="T15">FUNDAMENTOS JURÍDICOS</text:span> </text:p>
      <text:p text:style-name="P20"><text:span text:style-name="T2">PRIMERO.</text:span>-Que, teniendo en cuenta lo anteriormente expuesto, procede resolver el procedimiento con la sanción que resulte, la cual deberá ser <text:span text:style-name="T2">graduada</text:span> de acuerdo a los criterios establecidos en el artículo 67 de la LAC-EP (sobre la graduación de las sanciones), que establece que, para la aplicación en cada caso de la sanción que corresponda, dentro de las previstas en el artículo anterior, se estará a las circunstancias concretas, especialmente a los riesgos inherentes al tipo de actividad afectada, la intencionalidad, los daños causados al medio ambiente o salud de las personas o el peligro creado para la seguridad de las mismas; la reincidencia por la comisión de más de una infracción tipificada en esta ley cuando así haya sido declarado por resolución firme, y/o el beneficio obtenido por la comisión de la infracción, y continúa diciendo este artículo que, en ningún caso el beneficio que resulte de la infracción será superior a la multa correspondiente...</text:p>
      <text:p text:style-name="P20">Visto lo cual, y dado que en el presente caso NO se aprecian circunstancias agravantes de la responsabilidad, cabe imponer la multa propuesta en su <text:span text:style-name="T2">mitad inferior.</text:span></text:p>
      <text:p text:style-name="P20"><text:span text:style-name="T2">SEGUNDO.-</text:span> Que los hechos probados son constitutivos de infracción <text:span text:style-name="T2">MUY GRAVE,</text:span> de conformidad con lo dispuesto en el artículo 62.2 de la <text:span text:style-name="T19">Ley 7/2011, de 5 de abril, LAC-EP.</text:span></text:p>
      <text:p text:style-name="P20"><text:soft-page-break/><text:span text:style-name="T20">TERCERO.</text:span><text:span text:style-name="T2">- </text:span>Que a la infracción señalada puede corresponder la sanción de <text:span text:style-name="T2">multa de entre 15.001 a 30.000 </text:span><text:span text:style-name="T15">y</text:span> con <text:span text:style-name="T2">alguna de las sanciones previstas en los apartados a), b) o c) del numero uno del artículo 65</text:span>, a tenor de lo establecido en el articulo 66.1 de la LAC-EP, entendiendo el Instructor que suscribe que cabe imponer la sanción económica propuesta en su <text:span text:style-name="T2">mitad inferior</text:span>, consistente en <text:span text:style-name="T2">QUINCE MIL UN EUROS (15.001,00 ) </text:span><text:span text:style-name="T15">y</text:span> <text:span text:style-name="T2">suspensión temporal de la actividad por un plazo de UN (1) DÍA.</text:span></text:p>
      <text:p text:style-name="P20"><text:span text:style-name="T2">CUARTO.- </text:span>Que de conformidad con lo establecido en el artículo 59 de la LAC-EP, serán responsables de las infracciones tipificadas en esta ley, la persona titular de la actividad, responsable de que ésta se realice y se mantenga de conformidad a la normativa que le sea aplicable, así como las personas titulares de las respectivas autorizaciones, siendo a estos efectos <text:span text:style-name="T2">responsable</text:span> el titular de la actividad, es decir, la entidad <text:span text:style-name="T2">ORIGEN HOOKA S.L.</text:span></text:p>
      <text:p text:style-name="P20"><text:span text:style-name="T2">QUINTO.- </text:span>Que en el procedimiento seguido se han observado los trámites legales y reglamentarios establecidos y los principios informadores de la potestad sancionadora, respetando los derechos del presunto responsable.</text:p>
      <text:p text:style-name="P20"><text:span text:style-name="T2">SEXTO.-</text:span> Que es competente para resolver el presente procedimiento el <text:span text:style-name="T2">Pleno Municipal</text:span>, de conformidad con lo dispuesto en el artículo 72.2.b) de la LAC-EP, competencia que ha sido delegada en la <text:span text:style-name="T15">Junta de Gobierno Local</text:span>, mediante acuerdo adoptado por el Pleno en sesión celebrada el día 07/07/2023.</text:p>
      <text:p text:style-name="P20">Vistos los antecedentes mencionados, la LAC-EP, y las demás normas de general y pertinente aplicación, y para su consideración por el órgano competente para resolver, procedo a formular la siguiente: </text:p>
      <text:p text:style-name="P21">PROPUESTA DE RESOLUCIÓN</text:p>
      <text:p text:style-name="P20"><text:span text:style-name="T2">PRIMERO.- ESTIMAR EN PARTE</text:span> las alegaciones (Reg. Entrada nº 13480, de fecha 27/08/2024), presentadas por la parte interesada contra la Resolución nº 4419/2024, de fecha 06/08/2024, por la que se incoa el presente procedimiento sancionador, por los motivos que han sido expuestos en la Propuesta de Resolución, dictada por quien suscribe en fecha 13/09/2024.</text:p>
      <text:p text:style-name="P20"><text:span text:style-name="T2">SEGUNDO.-</text:span> Imponer una sanción de <text:span text:style-name="T2">QUINCE MIL UN EUROS (15.001,00 ) </text:span><text:span text:style-name="T15">y</text:span> <text:span text:style-name="T2">suspensión temporal de la actividad por un plazo de UN (1) DÍA</text:span> a la entidad <text:span text:style-name="T2">ORIGEN HOOKA S.L.</text:span>, c<text:span text:style-name="T19">omo titular de la actividad (explotadora), al considerarla responsable de la comisión de una infracción administrativa tipificada como </text:span><text:span text:style-name="T20">MUY GRAVE</text:span><text:span text:style-name="T19"> en el artículo 62.2 de la LAC-EP, sancionable al amparo del art. 66.1, en relación al art. 65.1.b) de la LAC-EP, al desarrollar la actividad de Bar-Cafetería con música, Atlantis, sita en los locales 8, 9, 10 y 11 de la planta alta del C.C. Pasarela, en Puerto Rico, término municipal de Mogán, </text:span><text:span text:style-name="T20">sin sujeción a las medidas contenidas en el proyecto autorizado o comunicado o a las impuestas por el órgano competente</text:span><text:span text:style-name="T19">, especialmente las relativas a accesos, salidas de emergencia, extinción de incendios y cualesquiera otras que tiendan a la seguridad en locales destinados a espectáculos públicos, o que comporten grave deterioro del medio ambiente; y cuyos demás datos constan debidamente referenciados en las actuaciones.</text:span></text:p>
      <text:p text:style-name="P23"><text:span text:style-name="T2">TERCERO.- NOTIFICAR</text:span> el acuerdo que se adopte a cuantos estén interesados en el procedimiento, con indicación de los recursos que procedan.</text:p>
      <text:p text:style-name="P23"><text:span text:style-name="T2">CUARTO.-TRASLADAR </text:span>el acuerdo que se adopte al <text:span text:style-name="T2">Servicio de Tesorería (Rentas/Recaudación)</text:span>, a los efectos oportunos.&gt;&gt;</text:p>
      <text:p text:style-name="P20"><text:span text:style-name="T2">CONSIDERANDO,</text:span> que la adopción de este acuerdo es competencia de la Junta de Gobierno Local, en virtud de las delegaciones efectuadas por el Pleno de este Ayuntamiento en sesión ordinaria celebrada el 07/07/2023, propongo la adopción del siguiente acuerdo:</text:p>
      <text:p text:style-name="P20"><text:span text:style-name="T2">PRIMERO.- ESTIMAR EN PARTE</text:span> las alegaciones (Reg. Entrada nº 13480, de fecha 27/08/2024), presentadas por la parte interesada contra la Resolución nº 4419/2024, de fecha 06/08/2024, por la que se incoa el presente procedimiento sancionador, por los motivos que han sido expuestos en la Propuesta de Resolución, dictada por quien suscribe en fecha 13/09/2024.</text:p>
      <text:p text:style-name="P20"><text:soft-page-break/><text:span text:style-name="T2">SEGUNDO.-</text:span> Imponer una sanción de <text:span text:style-name="T2">QUINCE MIL UN EUROS (15.001,00 ) </text:span><text:span text:style-name="T15">y</text:span> <text:span text:style-name="T2">suspensión temporal de la actividad por un plazo de UN (1) DÍA</text:span> a la entidad <text:span text:style-name="T2">ORIGEN HOOKA S.L.</text:span>, c<text:span text:style-name="T19">omo titular de la actividad (explotadora), al considerarla responsable de la comisión de una infracción administrativa tipificada como </text:span><text:span text:style-name="T20">MUY GRAVE</text:span><text:span text:style-name="T19"> en el artículo 62.2 de la LAC-EP, sancionable al amparo del art. 66.1, en relación al art. 65.1.b) de la LAC-EP, al desarrollar la actividad de Bar-Cafetería con música, Atlantis, sita en los locales 8, 9, 10 y 11 de la planta alta del C.C. Pasarela, en Puerto Rico, término municipal de Mogán, </text:span><text:span text:style-name="T20">sin sujeción a las medidas contenidas en el proyecto autorizado o comunicado o a las impuestas por el órgano competente</text:span><text:span text:style-name="T19">, especialmente las relativas a accesos, salidas de emergencia, extinción de incendios y cualesquiera otras que tiendan a la seguridad en locales destinados a espectáculos públicos, o que comporten grave deterioro del medio ambiente; y cuyos demás datos constan debidamente referenciados en las actuaciones.</text:span></text:p>
      <text:p text:style-name="P23"><text:span text:style-name="T2">TERCERO.- NOTIFICAR</text:span> el acuerdo que se adopte a cuantos estén interesados en el procedimiento, con indicación de los recursos que procedan.</text:p>
      <text:p text:style-name="P20"><text:span text:style-name="T2">CUARTO.-TRASLADAR </text:span>el acuerdo que se adopte al <text:span text:style-name="T2">Servicio de Tesorería (Rentas/Recaudación)</text:span>, a los efectos oportunos.”</text:p>
      <text:p text:style-name="P38"><text:tab/>Considerando que la adopción de este acuerdo es competencia de la Junta de Gobierno Local, en virtud de las delegaciones de competencia acordadas en el Pleno celebrado en sesión ordinaria el día 7 de julio de 2023.</text:p>
      <text:p text:style-name="P18"><text:span text:style-name="Strong_20_Emphasis"><text:span text:style-name="T23"><text:tab/></text:span></text:span><text:span text:style-name="Strong_20_Emphasis"><text:span text:style-name="T24">La Junta de Gobierno Local, acuerda aprobar la propuesta emitida en los términos que se recogen precedentemente.</text:span></text:span></text:p>
      <text:p text:style-name="P78"><text:span text:style-name="Strong_20_Emphasis"><text:span text:style-name="T48"/></text:span></text:p>
      <text:p text:style-name="P78"><text:span text:style-name="Strong_20_Emphasis"><text:span text:style-name="T48"/></text:span></text:p>
      <text:p text:style-name="P78"><text:span text:style-name="Strong_20_Emphasis"><text:span text:style-name="T48"/></text:span></text:p>
      <text:p text:style-name="P78"><text:span text:style-name="Strong_20_Emphasis"><text:span text:style-name="T54"><text:tab/></text:span></text:span><text:span text:style-name="Strong_20_Emphasis"><text:span text:style-name="T48">2. Expte. 2026/2024. Desestimar las alegaciones presentadas e imponer una sanción de quince miil un euros (15.001,00) y suspensión temporal de la actividad por un plazo de quince (15) días al Bar con Música sito en locales 28 y 29 planta alta, 3ª fase C.C.C. Puerto Rico, por ejercer la actividad sin sujeción a las medidas contenidas en el proyecto autorizado o comunicado.</text:span></text:span></text:p>
      <text:p text:style-name="P78"><text:span text:style-name="Strong_20_Emphasis"><text:span text:style-name="T49"/></text:span></text:p>
      <text:p text:style-name="P18"><text:span text:style-name="T2"><text:tab/>“</text:span><text:span text:style-name="T38">JUAN MENCEY NAVARRO ROMERO</text:span><text:span text:style-name="T39">, Teniente de Alcalde del </text:span><text:span text:style-name="T38">Área de Gobierno de Urbanismo</text:span><text:span text:style-name="T39">, </text:span><text:span text:style-name="T38">Promoción Turística y Seguridad</text:span><text:span text:style-name="T39">, con competencias en materia de Urbanismo, Seguridad Ciudadana, Asesoría Jurídica y Mediación, Recursos Humanos, y Recogida de Residuos, de acuerdo con el Decreto nº 3349/2023, de 19 de junio.</text:span></text:p>
      <text:p text:style-name="P20">Visto el informe emitido con fecha 18/10/2024. por el técnico de Administración General, D. Higinio E. Suárez León, en el cual, literalmente expone:</text:p>
      <text:p text:style-name="P20">Visto el <text:span text:style-name="T2">expediente sancionador nº 2026/2024</text:span><text:span text:style-name="T20">, </text:span><text:span text:style-name="T19">seguido por este Ayuntamiento contra </text:span><text:span text:style-name="T20">D. ***********</text:span><text:span text:style-name="T19">, como persona titular de la actividad (explotador), y contra </text:span><text:span text:style-name="T20">D. ***********</text:span><text:span text:style-name="T19">, como persona titular de la licencia o autorización, al considerarlas presuntas responsables de la comisión de una infracción administrativa tipificada como MUY GRAVE en el artículo 62.2 de la Ley 7/2011, de 5 de abril, de Actividades Clasificadas y Espectáculos Públicos y Otras Medidas Administrativas Complementarias (en adelante, LAC-EP), al desarrollar la actividad de BAR CON MÚSICA, sita en LOCALES 28 Y 29, PLANTA ALTA, 3ª FASE, C.C.C. PUERTO RICO, término municipal de Mogán, sin sujeción a las medidas contenidas en el proyecto comunicado o autorizado, el Instructor que suscribe tiene a bien emitir la siguiente Propuesta de Resolución, que baso en los siguientes:</text:span></text:p>
      <text:p text:style-name="P21">ANTECEDENTES</text:p>
      <text:p text:style-name="P20"><text:span text:style-name="T2">PRIMERO.-</text:span> Que, mediante <text:span text:style-name="T2">denuncia</text:span> formulada por particular en fecha <text:span text:style-name="T15">05/12/2023</text:span> (registro de entrada nº 18486), se pone en conocimiento de esta Administración, lo siguiente:</text:p>
      <text:p text:style-name="P20">&lt;&lt; Todos los días prácticamente debemos llamar a la policía local por el volumen de la música del Bros Bar. No es la 1º vez que realizo este trámite, me gustaría que de una vez por todas se solucionara; ya que, están poniendo en riesgo mi negocio por las quejas de los clientes. &gt;&gt;</text:p>
      <text:p text:style-name="P20">Continúa exponiendo el denunciando los siguientes hechos:</text:p>
      <text:p text:style-name="P20">&lt;&lt; No respetar los horarios establecidos por la Normativa vigente para respetar el volumen o decibelios de sus aparatos de sonido.</text:p>
      <text:p text:style-name="P20">Se ha procedido, por parte de los recepcionistas del turno de noche de nuestro complejo, a avisar a la Policía Local y acudiendo posteriormente los agentes al mencionado local en respuesta a nuestras demandas y tras comprobar que son ciertas nuestras alegaciones, indican a los responsables del mismo que deben bajar el volumen del sonido, pero esta medida solo es respetada durante su presencia.</text:p>
      <text:p text:style-name="P20"><text:soft-page-break/>Una vez los agentes han abandonado la zona, vuelven a elevar el volumen de los aparatos incluso más de lo que ya lo tenían con anterioridad, con el objeto, creemos, de vengarse de quien ha denunciado los hechos.</text:p>
      <text:p text:style-name="P20">Debido a todo esto, tenemos gran cantidad de quejas por parte de nuestros clientes, llegando incluso algunos de ellos a abandonar nuestras instalaciones al día siguiente, alegando, con razón, que habían elegido este destino sobre todo por la tranquilidad, cosa que no han encontrado.</text:p>
      <text:p text:style-name="P20">Y como comprenderán han sido dos años difíciles por la pandemia y no podemos permitirnos el lujo de perder clientes. &gt;&gt;</text:p>
      <text:p text:style-name="P20">Por último, en él Solicita, hacer constar:</text:p>
      <text:p text:style-name="P20">&lt;&lt; Que teniendo por presentado esta solicitud, se articulen los mecanismos necesarios para la restauración de la legalidad, en caso de incumplimiento, o se realicen las funciones de seguimiento e inspección que se consideren necesarias. </text:p>
      <text:p text:style-name="P20">Por lo expuesto anteriormente, es por lo que demandamos por su parte una actuación contundente y definitiva que solvente esta situación, haciendo cumplir las Ordenanzas de este Ayuntamiento en materia de ruidos que para este fin se acordaron. Me gustaría que el dueño del local cumpliera con las ordenanzas como hacemos el resto de negocios que están ubicados en Mogán. &gt;&gt;.</text:p>
      <text:p text:style-name="P20"><text:span text:style-name="T2">SEGUNDO</text:span>.- Que por el Jefe/a del Servicio de Urbanismo, en fecha <text:span text:style-name="T15">05/02/2024</text:span>, <text:span text:style-name="T2">se solicitó Informe a la Policía Local</text:span> para que informara en los siguientes términos:</text:p>
      <text:p text:style-name="P20">&lt;&lt; Por la presente se solicita que por la Policía Local se lleve a cabo un seguimiento durante al menos quince (15) días, y se proceda a informar sobre los siguientes aspectos relativos al desarrollo de la actividad:</text:p>
      <text:p text:style-name="P20">-Si la actividad musical se desarrolla con puertas y/o ventanas abiertas.</text:p>
      <text:p text:style-name="P20">-Si la actividad musical se desarrolla en el exterior (terraza o similar).</text:p>
      <text:p text:style-name="P20">-Si la actividad musical se realiza en el interior del local, pero existen altavoces o cualquier otro elemento reproductor hacia el exterior.</text:p>
      <text:p text:style-name="P20">-Si la actividad musical se realiza mediante aparatos reproductores de sonido conectados a limitador acústico, o si se realizan actuaciones en vivo / en directo.</text:p>
      <text:p text:style-name="P20">Teniendo en cuenta que la actividad cuenta con Título Habilitante para su desarrollo en horario de 18:00 a 04:00 horas, se solicita verificar el cumplimiento de dicho horario.</text:p>
      <text:p text:style-name="P20">Rogando remitir informe en el que se identifique al explotador de la actividad. &gt;&gt;</text:p>
      <text:p text:style-name="P20"><text:span text:style-name="T2">TERCERO</text:span>.- Que, en fecha <text:span text:style-name="T15">19/02/2024</text:span>, por el Agente de la Policía Local con NIP 31386 se emite <text:span text:style-name="T2">informe</text:span> en los siguientes términos: </text:p>
      <text:p text:style-name="P20">&lt;&lt; <text:span text:style-name="T2">Primero</text:span>.- Que recibida orden de servicio por parte de la jefatura de esta Policía Local al jefe de servicio 31386 de controlar el establecimiento denominado <text:span text:style-name="T2">Bros Bar</text:span>, con el siguiente resultado el día <text:span text:style-name="T2">14/02/2024</text:span>:</text:p>
      <text:p text:style-name="P20">1.- <text:span text:style-name="T2">Si la actividad musical se desarrolla con puertas y/o abiertas. Resultando positivo las puertas se encuentran abiertas</text:span>.</text:p>
      <text:p text:style-name="P20">2.- Si la actividad musical se desarrolla en el exterior (Terraza o similar). Resultando negativa se desarrolla en el interior del local la actividad musical.</text:p>
      <text:p text:style-name="P20">3.-Si la actividad musical se desarrolla en el interior del local, pero existen altavoces o cualquier otro elemento reproductor hacia al exterior. Resultando negativo los altavoces se encuentran en el interior del establecimiento.</text:p>
      <text:p text:style-name="P20">4.-Si la actividad musical se realiza mediante aparatos reproductores de sonidos conectados a limitador acústico, o si realizan actuaciones en vivo. Resultando positivo, tiene limitador acústico y no realiza actuaciones en vivo.</text:p>
      <text:p text:style-name="P20"><text:soft-page-break/>5.-Teniendo en cuenta que la actividad cuenta con Título habilitante para su desarrollo en horario de 18:00 a 04:00 horas, se solicita verificar el cumplimiento de dicho horario. Realizando el horario a las 04:00 horas.</text:p>
      <text:p text:style-name="P20"><text:span text:style-name="T2">Segundo</text:span>. Resultado del día <text:span text:style-name="T2">15/02/2024</text:span>:</text:p>
      <text:p text:style-name="P20">1.-<text:span text:style-name="T2">Si la actividad musical se desarrolla con puertas y/o abiertas. Resultando positivo las puertas se encuentran abiertas</text:span>.</text:p>
      <text:p text:style-name="P20">2.-Si la actividad musical se desarrolla en el exterior (Terraza o similar). Resultando negativa se desarrolla en el interior del local la actividad musical.</text:p>
      <text:p text:style-name="P20">3.-Si la actividad musical se desarrolla en el interior del local, pero existen altavoces o cualquier otro elemento reproductor hacia al exterior. Resultando negativo los altavoces se encuentran en el interior del establecimiento.</text:p>
      <text:p text:style-name="P20">4.-Si la actividad musical se realiza mediante aparatos reproductores de sonidos conectados a limitador acústico, o si realizan actuaciones en vivo. Resultando positivo, tiene limitador acústico y no realiza actuaciones en vivo.</text:p>
      <text:p text:style-name="P20">5.-Teniendo en cuenta que la actividad cuenta con Título habilitante para su desarrollo en horario de 18:00 a 04:00 horas, se solicita verificar el cumplimiento de dicho horario. Realizando el horario a las 04:00 horas.</text:p>
      <text:p text:style-name="P20"><text:span text:style-name="T2">Tercero</text:span>. Resultado del día <text:span text:style-name="T2">16/02/2024</text:span>:</text:p>
      <text:p text:style-name="P20">1.-<text:span text:style-name="T2">Si la actividad musical se desarrolla con puertas y/o abiertas. Resultando positivo las puertas se encuentran abiertas</text:span>.</text:p>
      <text:p text:style-name="P20">2.-Si la actividad musical se desarrolla en el exterior (Terraza o similar). Resultando negativa se desarrolla en el interior del local la actividad musical.</text:p>
      <text:p text:style-name="P20">3.-Si la actividad musical se desarrolla en el interior del local, pero existen altavoces o cualquier otro elemento reproductor hacia al exterior. Resultando negativo los altavoces se encuentran en el interior del establecimiento.</text:p>
      <text:p text:style-name="P20">4.-Si la actividad musical se realiza mediante aparatos reproductores de sonidos conectados a limitador acústico, o si realizan actuaciones en vivo. Resultando positivo, tiene limitador acústico y no realiza actuaciones en vivo.</text:p>
      <text:p text:style-name="P20">5.-Teniendo en cuenta que la actividad cuenta con Título habilitante para su desarrollo en horario de 18:00 a 04:00 horas, se solicita verificar el cumplimiento de dicho horario. Realizando el horario a las 04:00 horas.</text:p>
      <text:p text:style-name="P20"><text:span text:style-name="T2">Cuarto.-</text:span> Resultado del día <text:span text:style-name="T2">17/02/2024</text:span>:</text:p>
      <text:p text:style-name="P20">1.-<text:span text:style-name="T2">Si la actividad musical se desarrolla con puertas y/o abiertas. Resultando positivo las puertas se encuentran abiertas</text:span>.</text:p>
      <text:p text:style-name="P20">2.-Si la actividad musical se desarrolla en el exterior (Terraza o similar). Resultando negativa se desarrolla en el interior del local la actividad musical.</text:p>
      <text:p text:style-name="P20">3.-Si la actividad musical se desarrolla en el interior del local, pero existen altavoces o cualquier otro elemento reproductor hacia al exterior. Resultando negativo los altavoces se encuentran en el interior del establecimiento.</text:p>
      <text:p text:style-name="P20">4.-Si la actividad musical se realiza mediante aparatos reproductores de sonidos conectados a limitador acústico, o si realizan actuaciones en vivo. Resultando positivo, tiene limitador acústico y no realiza actuaciones en vivo. </text:p>
      <text:p text:style-name="P20">5.- Teniendo en cuenta que la actividad cuenta con Título habilitante para su desarrollo en horario de 18:00 a 04:00 horas, se solicita verificar el cumplimiento de dicho horario. Realizando el horario a las 04:00 horas.</text:p>
      <text:p text:style-name="P20"><text:span text:style-name="T2">Quinto</text:span>.- Resultado del día <text:span text:style-name="T2">18/02/2024</text:span>:</text:p>
      <text:p text:style-name="P20">1.-<text:span text:style-name="T2">Si la actividad musical se desarrolla con puertas y/o abiertas. Resultando positivo las puertas se encuentran abiertas</text:span>.</text:p>
      <text:p text:style-name="P20">2.-Si la actividad musical se desarrolla en el exterior (Terraza o similar). Resultando negativa se desarrolla en el interior del local la actividad musical.</text:p>
      <text:p text:style-name="P20">3.-Si la actividad musical se desarrolla en el interior del local, pero existen altavoces o cualquier otro elemento reproductor hacia al exterior. Resultando negativo los altavoces se encuentran en el interior del establecimiento.</text:p>
      <text:p text:style-name="P20"><text:soft-page-break/>4.-Si la actividad musical se realiza mediante aparatos reproductores de sonidos conectados a limitador acústico, o si realizan actuaciones en vivo. Resultando positivo, tiene limitador acústico y no realiza actuaciones en vivo.</text:p>
      <text:p text:style-name="P20">5.-Teniendo en cuenta que la actividad cuenta con Título habilitante para su desarrollo en horario de 18:00 a 04:00 horas, se solicita verificar el cumplimiento de dicho horario. Realizando el horario a las 04:00 horas. </text:p>
      <text:p text:style-name="P20"><text:span text:style-name="T2">CUARTO</text:span>.- En fecha <text:span text:style-name="T15">21/06/2024</text:span> la Jefa del Servicio de Urbanismo realizó la siguiente <text:span text:style-name="T2">petición a la Policía Local</text:span> de Mogán: Vista la petición de informe remitida con fecha 07/02/2024 en la que, entre otros, se solicitaba la identificación del explotador de la actividad de: BAR MUSICAL denominado Bros Bar, sito en LOCALES 28 Y 29, PLANTA ALTA 3ª FASE C.C.C. PUERTO RICO. Y, visto el informe emitido con fecha 19/02/2024 por el agente con NIP 3138, en el cual se omite dicha información, es por lo lo que se reitera la petición de que por la Policía Local se proceda a identificar al actual explotador de la actividad referenciada, rogando se remita a este departamento una vez realizado el mismo.</text:p>
      <text:p text:style-name="P20"><text:span text:style-name="T2">QUINTO</text:span>.- En fecha <text:span text:style-name="T15">04/07/2024</text:span> el Funcionario de la Policía Local con NIP 11134, atendiendo a la anterior petición, suscribió <text:span text:style-name="T2">informe</text:span> identificando al actual explotador de la actividad y al titular de la licencia de apertura:</text:p>
      <text:p text:style-name="P20">Segundo-. Que se realiza inspección al establecimiento abierto al público denominado BROS BAR se comprueba por el Agente que el establecimiento dispone de Licencia apertura de bar con música a nombre de D. ***********, siendo el actual explotador de la actividad <text:span text:style-name="T14">D. *********** con NIE ***351***, nacido en Marruecos el 24/08/1991 y con domicilio en Av. Gran Canaria 4-47 Puerto Rico , Mogán, Las Palmas</text:span>. </text:p>
      <text:p text:style-name="P20"><text:span text:style-name="T2">SEXTO</text:span>.- Como consecuencia de lo anteriormente expuesto, con fecha <text:span text:style-name="T15">08/08/2024</text:span>, se emite informe jurídico por D. Héctor Cachero Quevedo, Técnico de Administración General de este Ayuntamiento, formulando la <text:span text:style-name="T2">propuesta de inicio</text:span> del presente expediente. </text:p>
      <text:p text:style-name="P20"><text:span text:style-name="T2">SÉPTIMO.-</text:span> Con fecha <text:span text:style-name="T15">09/08/2024</text:span>, por <text:span text:style-name="T2">Resolución de Alcaldía nº 4506/2024,</text:span> se inicia el presente procedimiento sancionador <text:span text:style-name="T19">contra D. ***********, como persona titular de la actividad (explotador), y contra D. ***********, como persona titular de la licencia o autorización, al considerarlas presuntas responsables de la comisión de una infracción administrativa tipificada como MUY GRAVE en el artículo 62.2 de la LAC-EP, al desarrollar la actividad de BAR CON MÚSICA, sita en LOCALES 28 Y 29, PLANTA ALTA, 3ª FASE, C.C.C. PUERTO RICO, término municipal de Mogán, sin sujeción a las medidas contenidas en el proyecto comunicado o autorizado.</text:span></text:p>
      <text:p text:style-name="P20"><text:span text:style-name="T20">OCTAVO.-</text:span><text:span text:style-name="T19"> Con fecha </text:span><text:span text:style-name="T29">16/08/2024</text:span><text:span text:style-name="T19"> se notificó el acuerdo de incoación a la parte interesada, otorgándole un plazo de </text:span><text:span text:style-name="T20">diez (10) días hábiles </text:span><text:span text:style-name="T19">para presentar alegaciones, documentos o informaciones que estimare conveniente y, en su caso, proponer prueba. Y, si bien extemporáneamente, con fecha </text:span><text:span text:style-name="T20">04/09/2024</text:span><text:span text:style-name="T19"> y registro de entrada en este Ayuntamiento nº </text:span><text:span text:style-name="T20">13861</text:span><text:span text:style-name="T19">, se presentaron las alegaciones que más abajo se dirán. </text:span></text:p>
      <text:p text:style-name="P28"><text:span text:style-name="T32">NOVENO.-</text:span><text:span text:style-name="T33"> Que, con fecha </text:span><text:span text:style-name="T34">11/09/2024</text:span><text:span text:style-name="T33">, se dictó </text:span><text:span text:style-name="T32">Propuesta de Resolución,</text:span><text:span text:style-name="T33"> con CSV </text:span><text:a xlink:type="simple" xlink:href="https://oat.mogan.es:8448/ventanilla/web/validacionFirmas.do?opcion=1&amp;modo=3&amp;csv=L006754aa90c0b1052207e80ff090836L" text:style-name="Internet_20_link" text:visited-style-name="Visited_20_Internet_20_Link"><text:span text:style-name="T51">L006754aa90c0b1052207e80ff090836L</text:span></text:a><text:span text:style-name="T33">, que se da por reproducida con objeto de evitar reiteraciones innecesarias, otorgándole un plazo de </text:span><text:span text:style-name="T32">diez (10) días hábiles</text:span><text:span text:style-name="T33"> para que pudiera alegar cuanto considerara conveniente para su defensa, así como presentar los documentos e informaciones que estimare pertinentes. </text:span></text:p>
      <text:p text:style-name="P23"><text:span text:style-name="T20">DÉCIMO.</text:span><text:span text:style-name="T19">- Que, en el momento de dictarse la Propuesta de Resolución, no se detectaron las alegaciones presentadas por el interesado, toda vez que, las mismas se presentaron extemporáneamente. Sin embargo, teniendo en cuenta que, en la notificación de la Propuesta de Resolución se otorga nuevo plazo de 10 días para presentar alegaciones contra ésta, se tiene a bien en contestar a las presentadas en fecha 04/09/2024 y registro de entrada en este Ayuntamiento nº 13861 (que son reiteradas con otras alegaciones presentadas, también de manera extemporánea, el día 29/09/2024, toda vez que la propuesta de resolución se notificó el 15/09/2024) .</text:span></text:p>
      <text:p text:style-name="P23">A los anteriores hechos le son de aplicación los siguientes,</text:p>
      <text:p text:style-name="P25">FUNDAMENTOS JURÍDICOS</text:p>
      <text:p text:style-name="P20"><text:soft-page-break/><text:span text:style-name="T2">PRIMERO.-</text:span> Estudiadas <text:span text:style-name="T2">las alegaciones</text:span> presentadas (R.E. nº 13861, del 04/09/2024, reiteradas el 29/09/2024 y R.E. nº 15202), quien suscribe considera que éstas han de ser <text:span text:style-name="T2">desestimadas</text:span><text:span text:style-name="T19">, por los siguientes motivos:</text:span></text:p>
      <text:p text:style-name="P20"><text:span text:style-name="T19">-En cuanto a la </text:span><text:span text:style-name="T29">alegación PRIMERA:</text:span><text:span text:style-name="T19"> </text:span><text:span text:style-name="T29">De la vulneración del principio de reserva de ley formal para la tipificación de las sanciones administrativas</text:span><text:span text:style-name="T19">.</text:span></text:p>
      <text:p text:style-name="P20"><text:span text:style-name="T19">El interesado manifiesta, en esencia, que </text:span><text:span text:style-name="T29">sólo constituyen infracciones administrativas las vulneraciones del ordenamiento jurídico previstas como tales por una Ley, que resulta inviable pretender sancionar unos hechos no tipificados en una norma con rango formal de Ley, sino con la cobertura de una mera disposición de carácter general o reglamentaria</text:span><text:span text:style-name="T19">.</text:span></text:p>
      <text:p text:style-name="P40">Dicha aseveración debe ser proscrita, por cuanto que, la infracción que se imputa se encuentra tipificada en la Ley 7/2011, de 5 de abril, de Actividades Clasificadas y Espectáculos Públicos y Otras Medidas Administrativas Complementarias, concretamente en su artículo 62.2, que establece:</text:p>
      <text:p text:style-name="P20"><text:span text:style-name="T19">Constituyen infracciones muy graves en materia de actividades clasificadas y espectáculos públicos: 2. </text:span><text:span text:style-name="T28">Desarrollar la actividad sin sujeción a las medidas contenidas en el proyecto autorizado o comunicado o a las impuestas por el órgano competente</text:span><text:span text:style-name="T19">, especialmente las relativas a accesos, salidas de emergencia, extinción de incendios y cualesquiera otras que tiendan a la seguridad en locales destinados a espectáculos públicos, o que comporten grave deterioro del medio ambiente.</text:span></text:p>
      <text:p text:style-name="P40">Y, tal como se dispone en la Exposición de Motivos de dicha Ley, las competencias legislativas de la Comunidad Autónoma de Canarias en la materia, se contienen en los artículos 30.20 (espectáculos públicos), 31.2; 32.6; 32.9 y 32.12 de su Estatuto de Autonomía (títulos habilitantes conexos que inciden en la materia de actividades molestas, insalubres, nocivas y peligrosas), así como en los artículos 45, 148.1.2ª; 148.1.9ª y 148.1.19ª de la Constitución. </text:p>
      <text:p text:style-name="P20"><text:span text:style-name="T19">-En cuanto a la </text:span><text:span text:style-name="T29">alegación SEGUNDA:</text:span><text:span text:style-name="T19"> </text:span><text:span text:style-name="T29">De la vulneración del principio de irretroactividad de las disposiciones sancionadoras desfavorables al presunto infractor</text:span><text:span text:style-name="T19">.</text:span></text:p>
      <text:p text:style-name="P20"><text:span text:style-name="T19">Alega el interesado, que </text:span><text:span text:style-name="T29">los hechos constitutivos de la presunta infracción no estaban debidamente delimitados por la Ley en el momento de su comisión</text:span><text:span text:style-name="T20">, </text:span><text:span text:style-name="T19">y nada más lejos de la realidad, toda vez que, la Ley 7/2011, LAC-EP, que es aprobada por el Parlamento de Canarias, fue publicada en el Boletín Oficial de Canarias nº 77, de fecha 15 de abril de 2011, entrando en vigor a los seis meses de su publicación, a excepción de la Disposición adicional sexta y la Disposición transitoria sexta, que lo harán a los veinte días. Y los hechos denunciados datan del presente año 2024 (v. informe emitido por la Policía local de Mogán con fecha 19/02/2024, transcrito en el antecedente tercero de este informe-propuesta).</text:span></text:p>
      <text:p text:style-name="P20"><text:span text:style-name="T19">-En cuanto a la </text:span><text:span text:style-name="T29">alegación TERCERA:</text:span><text:span text:style-name="T19"> </text:span><text:span text:style-name="T29">El título habilitante para el desarrollo de la actividad de Bar con Música es la licencia obtenida por DON ***********</text:span><text:span text:style-name="T20">, </text:span><text:span text:style-name="T29">contra quién también se dirige el procedimiento sancionador al que por la presente presentamos alegaciones y</text:span><text:span text:style-name="T20">, </text:span><text:span text:style-name="T29">en la mencionada licencia de 22 de mayo del año 2015 no se prevén las medidas presuntamente incumplida</text:span><text:span text:style-name="T20">.</text:span></text:p>
      <text:p text:style-name="P34"><text:span text:style-name="T14">Que no se ha de considerar el Informe Técnico emitido por el Ingeniero Industrial municipal de fecha 18 de noviembre del año 2021 emitido expediente administrativo nº 365175/2021 como título habilitante del explotador de la actividad y, por tanto, no han de considerarse incumplidas las medidas contenidas en el título habilitante para el desarrollo de la actividad. (..) Que no es de obligado cumplimiento por el explotador de la actividad que ejerce su actividad en virtud de un título habilitante anterior</text:span>. </text:p>
      <text:p text:style-name="P20"><text:span text:style-name="T19">Esta alegación ha de ser </text:span><text:span text:style-name="T20">estimada en parte</text:span><text:span text:style-name="T19">, toda vez que, si bien es cierto que, la Licencia de Apertura se expide a nombre de D. ***********, quien inició el expte. RAC.061/2012-21, no es menos cierto que la Ley 7/2011, LAC-EP, en su artículo 59, establece, que: Son </text:span><text:span text:style-name="T20">responsables</text:span><text:span text:style-name="T19"> del cumplimiento de las condiciones establecidas en la presente ley y de las infracciones que se cometan contra lo preceptuado en la misma: a) La persona </text:span><text:span text:style-name="T20">titular de la actividad</text:span><text:span text:style-name="T19">, responsable de que ésta se realice y se mantenga de conformidad a la normativa que le sea aplicable y a las condiciones impuestas. Y la persona titular de la actividad, que es </text:span><text:span text:style-name="T20">D. ***********,</text:span><text:span text:style-name="T19"> según consta en informe policial de fecha 04/07/2024, transcrito en el antecedente quinto de este informe-propuesta.</text:span></text:p>
      <text:p text:style-name="P20"><text:span text:style-name="T19">En este orden de cosas, se ha de traer a colación lo dispuesto en el </text:span><text:span text:style-name="T20">Informe Técnico</text:span><text:span text:style-name="T19">,</text:span> emitido por el Ingeniero Industrial municipal en fecha 18/11/2021, en expediente administrativo nº 365175/2021 (expediente que fue iniciado por denuncias formuladas ante la concurrencia de hechos idénticos a los ahora nuevamente denunciados), el cual, en extracto de su contenido, literalmente dice:</text:p>
      <text:p text:style-name="P20">Segundo.- Vista la documentación técnica que obra en el Expediente RAC.061/2012-21 de apertura de la actividad que nos ocupa, se constata que, <text:span text:style-name="T2">con respecto a la autorización otorgada para la emisión de música, solo está permitida la emisión de la misma en el interior del establecimiento, debiendo funcionar durante la emisión de música con todas las puertas, ventanas y/o huecos cerrados</text:span>. <text:soft-page-break/>Para el acceso de entrada y salida de clientes y personal al interior del establecimiento se debe realizar a través del vestíbulo de doble puerta de manera que se mantenga el aislamiento acústico necesario en la fachada del local. Y se concluye: Primero.- La actividad denunciada denominada Bro ?s Bar, ubicada en Locales 28 y 29, Planta alta, 3ª Fase, C.C.C. Puerto Rico, cuenta con Título habilitante de apertura con n.º Expte.: RAC. 061/2012-21, para la actividad de BAR MUSICAL, no obstante <text:span text:style-name="T2">solo tiene permitida la emisión de la música en el interior del establecimiento, debiendo funcionar durante la emisión de la misma con todas las puertas, ventanas y/o huecos cerrados</text:span>, por lo tanto, <text:span text:style-name="T2">los hechos denunciados por los Agentes de la Policía Municipal por la emisión de música hacia el exterior, suponen un incumplimiento de las medidas contenidas en la autorización otorgada</text:span>.</text:p>
      <text:p text:style-name="P23">En síntesis, <text:span text:style-name="T2">D. </text:span><text:span text:style-name="T20">*********** es el responsable de que la actividad se realice conforme a las medidas contempladas en el </text:span><text:span text:style-name="T29">proyecto autorizado o comunicado</text:span><text:span text:style-name="T20">, en virtud del cual se otorgó la correspondiente licencia, y según el cual (proyecto) la emisión de música debe realizarse con todas las puertas, ventanas y/o huecos cerrados</text:span><text:span text:style-name="T19">. </text:span></text:p>
      <text:p text:style-name="P20"><text:span text:style-name="T19">-En cuanto a la </text:span><text:span text:style-name="T29">alegación CUARTA: Sobre la revisión de la tipificación de la infracción cometida, alegando que la tipificación de la conducta sancionada (desarrollar la actividad con las puertas y huecos cerrados) podría encuadrarse en las infracciones del art. 63.1 o, en su caso, art. 63.9, como infracción grave, sancionable conforme al art. 66 de la Ley 7/2011, LAC-EP</text:span><text:span text:style-name="T19">.</text:span></text:p>
      <text:p text:style-name="P23"><text:span text:style-name="T19">También debe desestimarse esta pretensión del interesado, toda vez que, en el presente expediente sancionador consta informe emitido por la Policía local (v. informe emitido el 19/02/2024, por el Agente con NIP 31386), en el que se pone de manifiesto, de manera contundente, que </text:span><text:span text:style-name="T20">el inculpado desarrolla la actividad con las puertas abiertas, lo cual constituye un incumplimiento de las medidas contempladas en el </text:span><text:span text:style-name="T29">proyecto autorizado o comunicado</text:span><text:span text:style-name="T20">, y en virtud del cual se otorgó la correspondiente licencia, siendo tales hechos perfectamente encuadrables en la infracción tipificada en el artículo 62.2 de la Ley 7/2011, LAC-EP. </text:span></text:p>
      <text:p text:style-name="P36">Por todo lo expuesto, quien suscribe considera que procede:</text:p>
      <text:p text:style-name="P34">1.Desestimar su solicitud de archivo de las actuaciones practicadas.</text:p>
      <text:p text:style-name="P34">2.Desestimar su pretensión de calificación de la conducta sancionada como una infracción grave del art. 63.1 de la Ley 7/2011, y, por tanto, su solicitud de la imposición de la sanción ajustada al presente reconocimiento en virtud de lo previsto en el art. 85 LPAC.</text:p>
      <text:p text:style-name="P34">3.Desestimar su pretensión de calificación de la conducta sancionada como una infracción grave del art. 63.9 d ella Ley 7/2011, y, por tanto, su solicitud de la imposición de la sanción ajustada al presente reconocimiento en virtud de lo previsto en el art. 85 LPAC.</text:p>
      <text:p text:style-name="P20"><text:span text:style-name="T2">SEGUNDO.</text:span>- Que los hechos probados (<text:span text:style-name="T19">desarrollar la actividad con las puertas abiertas) </text:span>constituyen la infracción MUY GRAVE que se tipifica en el apartado 2º del artículo 62 de la Ley 7/2011, de 5 de abril, LAC-EP: Desarrollar la actividad sin sujeción a las medidas contenidas en el proyecto autorizado o comunicado o a las impuestas por el órgano competente.</text:p>
      <text:p text:style-name="P20"><text:span text:style-name="T2">TERCERO.</text:span>- Que para la infracción señalada, puede imponerse como sanción, al amparo de lo previsto en los artículos 66.1 y 65.1 de la LAC-EP, multa de entre 15.001 a 30.000 , y alguna de las sanciones siguientes: a) clausura del establecimiento, cese definitivo de la actividad o revocación de la licencia o título habilitante b) suspensión temporal de la actividad o de los efectos de la licencia o autorización, hasta un máximo de seis meses, c) reducción del horario, especialmente cuando se incumplan las medidas relativas al control de ruidos en horas nocturnas. </text:p>
      <text:p text:style-name="P20"><text:span text:style-name="T2">CUARTO.</text:span>- Que de conformidad con lo establecido en el artículo 59 de la LAC-EP, serán <text:span text:style-name="T2">responsables</text:span> de las infracciones tipificadas en esta ley, la persona <text:span text:style-name="T2">titular de la actividad</text:span>, responsable de que ésta se realice y se mantenga de conformidad a la normativa que le sea aplicable, así como las personas titulares de las respectivas autorizaciones, siendo, según consta a este Ayuntamiento D. *********** el titular de la autorización o licencia, y D. *********** el titular de la actividad (explotador). No obstante, en el expediente no queda suficientemente acreditado, salvo error u omisión involuntarias, que el titular de la autorización haya incumplido el deber de prevenir la infracción (v. art. 59.2 LAC-EP), siendo, por tanto y <text:soft-page-break/>a juicio de este Instructor, el titular de la actividad (explotador), <text:span text:style-name="T2">D. ***********,</text:span> el responsable de la infracción cometida. </text:p>
      <text:p text:style-name="P20"><text:span text:style-name="T2">QUINTO.</text:span>- Que el régimen sancionador en materia de actividades clasificadas y espectáculos públicos se sujetará, en todo caso, a los principios establecidos en la Constitución y en la legislación general sobre el ejercicio de la potestad administrativa sancionadora y del Procedimiento Administrativo Común (v. Ley 39/2015, de 1 de octubre, de Procedimiento Administrativo Común de las Administraciones Públicas, en adelante LPAC-AP, v. Ley 40/2015, de 1 de octubre, de Régimen Jurídico del Sector Público). </text:p>
      <text:p text:style-name="P20"><text:span text:style-name="T2">SEXTO.</text:span>- Que en el procedimiento seguido se han observado los trámites legales y reglamentarios establecidos y los principios informadores de la potestad sancionadora, respetando los derechos del presunto responsable.</text:p>
      <text:p text:style-name="P20"><text:span text:style-name="T2">SÉPTIMO.-</text:span> Que es competente para resolver el presente procedimiento el Pleno Municipal, de conformidad con lo dispuesto en el artículo 72.2.b) de la LAC-EP, competencia que ha sido delegada en la <text:span text:style-name="T15">Junta de Gobierno Local,</text:span> mediante acuerdo adoptado por el Pleno en sesión celebrada el día 07/07/2023.</text:p>
      <text:p text:style-name="P20">Vistos los antecedentes mencionados, la LAC-EP, y las demás normas de general y pertinente aplicación, y para su consideración por el órgano competente para resolver, procedo a formular la siguiente</text:p>
      <text:p text:style-name="P21">PROPUESTA DE RESOLUCIÓN</text:p>
      <text:p text:style-name="P20"><text:span text:style-name="T2">PRIMERO.-Desestimar las alegaciones</text:span> presentadas por <text:span text:style-name="T19">D. *********** </text:span>(R.E. nº 13861, del 04/09/2024, reiteradas el 29/09/2024 y R.E. nº 15202), en el siguiente sentido:</text:p>
      <text:p text:style-name="P36">1.Desestimar su solicitud de archivo de las actuaciones practicadas.</text:p>
      <text:p text:style-name="P36">2.Desestimar su pretensión de calificación de la conducta sancionada como una infracción grave del art. 63.1 de la Ley 7/2011, y, por tanto, su solicitud de la imposición de la sanción ajustada al presente reconocimiento en virtud de lo previsto en el art. 85 LPAC.</text:p>
      <text:p text:style-name="P36">3.Desestimar su pretensión de calificación de la conducta sancionada como una infracción grave del art. 63.9 d ella Ley 7/2011, y, por tanto, su solicitud de la imposición de la sanción ajustada al presente reconocimiento en virtud de lo previsto en el art. 85 LPAC</text:p>
      <text:p text:style-name="P20"><text:span text:style-name="T2">SEGUNDO.-</text:span> Imponer una sanción de <text:span text:style-name="T2">QUINCE MIL UN EUROS (15.001 )</text:span> <text:span text:style-name="T2">y suspensión temporal de la actividad por un plazo de QUINCE (15) DÍAS</text:span><text:span text:style-name="T20">, </text:span>a <text:span text:style-name="T20">D. ***********</text:span><text:span text:style-name="T19">, como persona titular de la actividad (explotador), al considerarla responsable de la comisión de una infracción administrativa tipificada como </text:span><text:span text:style-name="T20">MUY GRAVE</text:span><text:span text:style-name="T19"> en el artículo 62.2 de la LAC-EP, al desarrollar la actividad de BAR CON MÚSICA, sita en LOCALES 28 Y 29, PLANTA ALTA, 3ª FASE, C.C.C. PUERTO RICO, término municipal de Mogán, </text:span><text:span text:style-name="T20">sin sujeción a las medidas contenidas en el proyecto comunicado o autorizado.</text:span><text:span text:style-name="T19"> </text:span></text:p>
      <text:p text:style-name="P20"><text:span text:style-name="T2">TERCERO.- TRASLADAR</text:span> el acuerdo que se adopte al <text:span text:style-name="T2">Servicio de Tesorería (Rentas/Recaudación)</text:span>, a los efectos oportunos.&gt;&gt;</text:p>
      <text:p text:style-name="P20"><text:span text:style-name="T2">CONSIDERANDO,</text:span> que la adopción de este acuerdo es competencia de la Junta de Gobierno Local, en virtud de las delegaciones efectuadas por el Pleno de este Ayuntamiento en sesión ordinaria celebrada el 07/07/2023, propongo la adopción del siguiente acuerdo:</text:p>
      <text:p text:style-name="P20"><text:span text:style-name="T2">PRIMERO.-Desestimar las alegaciones</text:span> presentadas por <text:span text:style-name="T19">D. *********** </text:span>(R.E. nº 13861, del 04/09/2024, reiteradas el 29/09/2024 y R.E. nº 15202), en el siguiente sentido:</text:p>
      <text:p text:style-name="P36">1.Desestimar su solicitud de archivo de las actuaciones practicadas.</text:p>
      <text:p text:style-name="P36">2.Desestimar su pretensión de calificación de la conducta sancionada como una infracción grave del art. 63.1 de la Ley 7/2011, y, por tanto, su solicitud de la imposición de la sanción ajustada al presente reconocimiento en virtud de lo previsto en el art. 85 LPAC.</text:p>
      <text:p text:style-name="P36">3.Desestimar su pretensión de calificación de la conducta sancionada como una infracción grave del art. 63.9 d ella Ley 7/2011, y, por tanto, su solicitud de la imposición de la sanción ajustada al presente reconocimiento en virtud de lo previsto en el art. 85 LPAC</text:p>
      <text:p text:style-name="P20"><text:span text:style-name="T2">SEGUNDO.-</text:span> Imponer una sanción de <text:span text:style-name="T2">QUINCE MIL UN EUROS (15.001 )</text:span> <text:span text:style-name="T2">y suspensión temporal de la actividad por un plazo de QUINCE (15) DÍAS</text:span><text:span text:style-name="T20">, </text:span>a <text:span text:style-name="T20">D. ***********</text:span><text:span text:style-name="T19">, como persona titular de la actividad (explotador), al considerarla responsable de la comisión de una infracción administrativa tipificada como </text:span><text:span text:style-name="T20">MUY GRAVE</text:span><text:span text:style-name="T19"> en el artículo 62.2 de la LAC-EP, al desarrollar la actividad de BAR CON MÚSICA, sita en LOCALES 28 Y 29, PLANTA ALTA, 3ª FASE, C.C.C. PUERTO RICO, término municipal de Mogán, </text:span><text:span text:style-name="T20">sin sujeción a las medidas contenidas en el proyecto comunicado o autorizado.</text:span><text:span text:style-name="T19"> </text:span></text:p>
      <text:p text:style-name="P20"><text:span text:style-name="T2">TERCERO.- TRASLADAR</text:span> el acuerdo que se adopte al <text:span text:style-name="T2">Servicio de Tesorería (Rentas/Recaudación)</text:span>, a los efectos oportunos.”</text:p>
      <text:p text:style-name="P38"><text:soft-page-break/><text:tab/>Considerando que la adopción de este acuerdo es competencia de la Junta de Gobierno Local, en virtud de las delegaciones de competencia acordadas en el Pleno celebrado en sesión ordinaria el día 7 de julio de 2023.</text:p>
      <text:p text:style-name="P18"><text:span text:style-name="Strong_20_Emphasis"><text:span text:style-name="T31"><text:tab/>La Junta de Gobierno Local, acuerda aprobar la propuesta emitida en los términos que se recogen precedentemente</text:span></text:span></text:p>
      <text:p text:style-name="P78"><text:span text:style-name="Strong_20_Emphasis"><text:span text:style-name="T7"/></text:span></text:p>
      <text:p text:style-name="P78"><text:span text:style-name="Strong_20_Emphasis"><text:span text:style-name="T7"/></text:span></text:p>
      <text:p text:style-name="P78"><text:span text:style-name="Strong_20_Emphasis"><text:span text:style-name="T7"/></text:span></text:p>
      <text:p text:style-name="P78"><text:span text:style-name="Strong_20_Emphasis"><text:span text:style-name="T9"><text:tab/></text:span></text:span><text:span text:style-name="Strong_20_Emphasis"><text:span text:style-name="T5">3. Expte. 12662/2024. Admitir el escrito presentado por la interesada e imponer una sanción de quince mil un euros (15.001,00) y suspensión temporal de la actividad por un plazo de un (1) dia.</text:span></text:span></text:p>
      <text:p text:style-name="P78"><text:span text:style-name="Strong_20_Emphasis"><text:span text:style-name="T8"/></text:span></text:p>
      <text:p text:style-name="P47"><text:span text:style-name="T2"><text:tab/></text:span><text:span text:style-name="T38">“JUAN MENCEY NAVARRO ROMERO</text:span><text:span text:style-name="T39">, Teniente de Alcalde del </text:span><text:span text:style-name="T38">Área de Gobierno de Urbanismo</text:span><text:span text:style-name="T39">, </text:span><text:span text:style-name="T38">Promoción Turística y Seguridad</text:span><text:span text:style-name="T39">, con competencias en materia de Urbanismo, Seguridad Ciudadana, Asesoría Jurídica y Mediación, Recursos Humanos, y Recogida de Residuos, de acuerdo con el Decreto nº 3349/2023, de 19 de junio.</text:span></text:p>
      <text:p text:style-name="P48">Visto el informe emitido con fecha 22/10/2024. por el técnico de Administración General, D. Higinio E. Suárez León, en el cual, literalmente expone:</text:p>
      <text:p text:style-name="P48">&lt;&lt;Visto el <text:span text:style-name="T2">expediente sancionador nº 12662/2024</text:span><text:span text:style-name="T20">, </text:span><text:span text:style-name="T19">seguido por este Ayuntamiento contra Dña. </text:span><text:span text:style-name="T20">***********</text:span><text:span text:style-name="T19">, como persona titular de la actividad (explotadora), al considerarla presunta responsable de la comisión de una infracción administrativa tipificada como MUY GRAVE en el artículo 62.1 de la Ley 7/2011, de 5 de abril, de actividades clasificadas y espectáculos públicos (LAC-EP), al desarrollar la actividad de BAR CON MÚSICA, denominada BULLER BAR, sita en los locales 8, 9 y 10 del Centro Comercial Family Center, Puerto Rico, Término Municipal de Mogán, sin la previa licencia correspondiente o sin haber cursado la correspondiente comunicación previa o declaración responsable, y cuyos demás datos constan debidamente referenciados en las actuaciones, el Instructor que suscribe tiene a bien emitir la siguiente Propuesta, en base en los siguientes:</text:span></text:p>
      <text:p text:style-name="P49">ANTECEDENTES</text:p>
      <text:p text:style-name="P48"><text:span text:style-name="T2">PRIMERO.- </text:span>Que, mediante escrito de fecha <text:span text:style-name="T2">01/08/2024</text:span> y registro de entrada nº 12087/2024, se pone en conocimiento de esta Administración, en esencia, que el establecimiento denominado BULLER BAR ocasiona molestias diariamente, entre las 17:00 y las 20:30 horas, por desarrollar actividad musical con actuaciones en vivo y los altavoces ubicados en la terraza del establecimiento.</text:p>
      <text:p text:style-name="P48"><text:span text:style-name="T2">SEGUNDO</text:span>.- Que, con fecha de <text:span text:style-name="T2">24/08/2024</text:span>, los agentes de la Policía Local con N.I.P. 10864 y 10894, <text:span text:style-name="T2">informan</text:span> en los siguientes términos: </text:p>
      <text:p text:style-name="P48">Primero.- Visto el oficio remitido por el Servicio de Urbanismo, Sección Aperturas, Expte. 12662/2024, por el que se solicita la comprobación de molestias diarias de música en vivo entre las 17:00 y las 20:30 horas, en la terraza del establecimiento denominado BULLER BAR, sito en el C.C. FAMILY CENTER, identificación del explotador de la actividad y numeración de los locales.</text:p>
      <text:p text:style-name="P48">Segundo.- Personados a las 17:30 horas del día 21 de agosto de 2024, se comprueba que el establecimiento denominado BULLER BAR tiene música en vivo, siendo el titular: BULLEBAR, CIF B0530995, con domicilio en C/ ISLA DE LOBOS 8, PUERTO RICO, C.C. FAMILYCENTER, LOCALES 09,10 y 11, siendo la Administradora de la empresa ***********, con NIE ***447***, domicilio en C/ Timanfaya nº 16, Aptos. Santa Clara, Apto. 10A, Puerto Rico. </text:p>
      <text:p text:style-name="P53"><text:span text:style-name="T18">TERCERO</text:span><text:span text:style-name="T17">.- Que, tras las comprobaciones oportunas, se constata que, </text:span><text:span text:style-name="T18">en la fecha en que se denuncian los hechos, la denunciada carece de la correspondiente licencia o título habilitante para el desarrollo de la actividad denunciada</text:span><text:span text:style-name="T17">. </text:span></text:p>
      <text:p text:style-name="P48"><text:span text:style-name="T2">CUARTO.-</text:span> Como consecuencia de lo anteriormente expuesto, con fecha <text:span text:style-name="T2">03/09/2024</text:span>, se emite informe por la Letrada de este Ayuntamiento Dña. Ivonne Rodríguez García, formulando la <text:span text:style-name="T2">propuesta de inicio</text:span> del presente expediente. </text:p>
      <text:p text:style-name="P48"><text:soft-page-break/><text:span text:style-name="T2">QUINTO.-</text:span> Con fecha <text:span text:style-name="T2">06/09/2024</text:span>, por <text:span text:style-name="T2">resolución de alcaldía nº 4964/2024,</text:span> se inicia el presente procedimiento sancionador <text:span text:style-name="T19">contra Dña. </text:span><text:span text:style-name="T20">***********</text:span><text:span text:style-name="T19">, identificada como persona titular de la actividad (explotadora), al considerarla presunta responsable de la comisión de una infracción administrativa tipificada como MUY GRAVE en el artículo 62.1 de la Ley 7/2011, de 5 de abril, LAC-EP, al desarrollar la actividad de BAR CON MÚSICA, denominada BULLER BAR, sita en los locales 8, 9 y 10 del Centro Comercial Family Center, Puerto Rico, Término Municipal de Mogán, sin la previa licencia correspondiente o sin haber cursado la correspondiente comunicación previa o declaración responsable, proponiéndose como sanción administrativa, al amparo de los artículos 65 y 66 de la LAC-EP, multa de entre 15.001 y 30.000 , y suspensión temporal de la actividad hasta un máximo de seis meses. </text:span></text:p>
      <text:p text:style-name="P48"><text:span text:style-name="T20">SEXTO.-</text:span><text:span text:style-name="T19"> Con fecha </text:span><text:span text:style-name="T20">11/09/2024</text:span><text:span text:style-name="T19"> se notificó el </text:span><text:span text:style-name="T20">acuerdo de incoación</text:span><text:span text:style-name="T19"> a la parte interesada, otorgándole un plazo de </text:span><text:span text:style-name="T20">diez (10) días hábiles </text:span><text:span text:style-name="T19">para presentar alegaciones, documentos o informaciones que estimare conveniente y, en su caso, proponer prueba.</text:span></text:p>
      <text:p text:style-name="P53"><text:span text:style-name="T26">SÉPTIMO.-</text:span><text:span text:style-name="T19"> </text:span><text:span text:style-name="T25">Con fecha </text:span><text:span text:style-name="T26">24/09/2024</text:span><text:span text:style-name="T19"> </text:span><text:span text:style-name="T25">(Reg. de entrada nº 15001) por parte de Dña. ***********, actuando en su propio nombre y en representación de la entidad DANES 2021, S.L., se presenta </text:span><text:span text:style-name="T26">escrito</text:span><text:span text:style-name="T19"> </text:span><text:span text:style-name="T25">en virtud del cual manifiesta su conformidad con la sanción propuesta, ya que reconoce haber puesto en el establecimiento música en vivo </text:span><text:span text:style-name="T19">sin la previa licencia correspondiente o sin haber cursado la</text:span><text:line-break/><text:span text:style-name="T19">comunicación previa, o declaración responsable</text:span><text:span text:style-name="T25">; si bien, en aplicación del principio de proporcionalidad, solicita se proceda a sancionar en su grado mínimo. Así mismo manifiesta que la empresa ya ha solicitado con fecha 24 de septiembre de 2024, la comunicación previa para la actividad de Bar y que ya no pondrá ningún tipo de música, ni en vivo, ni ambiental</text:span><text:span text:style-name="T19"> </text:span><text:span text:style-name="T25">. </text:span></text:p>
      <text:p text:style-name="P50">A los anteriores hechos le son de aplicación los siguientes,</text:p>
      <text:p text:style-name="P51">FUNDAMENTOS JURÍDICOS</text:p>
      <text:p text:style-name="P53"><text:span text:style-name="T18">PRIMERO.-</text:span> <text:span text:style-name="T25">Considerando que el art. 85 de la Ley 39/2015, de 1 de octubre, del Procedimiento Administrativo Común de las Administraciones Públicas (LPAC-AP), regula las especialidades del procedimiento sancionador respecto a su </text:span><text:span text:style-name="T27">terminación</text:span><text:span text:style-name="T25">, que </text:span><text:span text:style-name="T26">puede producirse tan pronto como el infractor reconozca su responsabilidad</text:span><text:span text:style-name="T19"> </text:span><text:span text:style-name="T25">o proceda al pago de la multa en cualquier momento anterior a la resolución, fijándose en estos casos, y </text:span><text:span text:style-name="T26">cuando la sanción tenga únicamente carácter pecuniario,</text:span><text:span text:style-name="T19"> </text:span><text:span text:style-name="T26">reducciones</text:span><text:span text:style-name="T19"> </text:span><text:span text:style-name="T25">obligatorias de su importe, como mínimo del 20%, habilitándose a la Administración para que por vía reglamentaria pueda aumentar este porcentaje.</text:span></text:p>
      <text:p text:style-name="P46">Así, el art. 85, en su apartado 1, prevé el <text:span text:style-name="T2">reconocimiento de responsabilidad</text:span> por el infractor, una vez iniciado el procedimiento, que posibilita su resolución con la imposición de la sanción que proceda; en tanto su apartado 2 se refiere al <text:span text:style-name="T2">pago voluntario</text:span> que hace el inculpado en cualquier momento anterior a la resolución, que implicará la terminación del procedimiento y la aplicación de la reducción.</text:p>
      <text:p text:style-name="P46">El art. 85.3, además, con referencia a ambos casos, alude a que el órgano competente para resolver el procedimiento aplicará <text:span text:style-name="T2">reducciones</text:span> de, al menos, el 20% sobre el importe de la sanción propuesta, siendo éstos acumulables entre sí, pero se especifica que, en ambos casos, ello "<text:span text:style-name="T2">cuando la sanción tenga únicamente carácter pecuniario</text:span>". </text:p>
      <text:p text:style-name="P46">Es decir, si la infracción tiene asignada una sanción principal de carácter pecuniario y otra sanción accesoria de carácter no pecuniario, la reducción del art. 85 LPACAP aplicada a la sanción principal de carácter pecuniario no resulta posible, y ello porque la norma requiere expresamente para ello que la sanción tenga únicamente carácter pecuniario.</text:p>
      <text:p text:style-name="P46">Y <text:span text:style-name="T2">en el caso que nos ocupa la sanción tiene carácter pecuniario</text:span> y <text:span text:style-name="T2">otra de carácter no pecuniario</text:span>, por lo que <text:span text:style-name="T2">no procede aplicar la reducción en el importe de la misma</text:span> en los términos anteriormente expuestos, <text:span text:style-name="T2">si bien no se limita la posibilidad de imponerse la sanción, principal o accesoria, en su grado mínimo.</text:span></text:p>
      <text:p text:style-name="P48"><text:span text:style-name="T2">SEGUNDO.</text:span>- Teniendo en cuenta lo anteriormente expuesto, procede resolver el procedimiento con la sanción que resulte, la cual deberá ser <text:span text:style-name="T2">graduada</text:span> de acuerdo a los criterios establecidos en el artículo 67 de la Ley 7/2011, de 5 de abril, LAC-EP (sobre la graduación de las sanciones), según el cual: para la aplicación en cada caso de la sanción que corresponda, dentro de las previstas en el artículo anterior, se estará a las circunstancias concretas, especialmente a los riesgos inherentes al tipo de actividad afectada, la intencionalidad, los daños causados al medio ambiente o salud de las personas o el peligro creado para la seguridad de las mismas; la reincidencia por la comisión de más de una infracción tipificada en esta ley cuando así haya sido declarado por resolución firme, y/o el beneficio obtenido por la comisión de la infracción.</text:p>
      <text:p text:style-name="P48">Visto lo cual, y dado que en el presente caso NO se aprecian circunstancias agravantes de la responsabilidad, cabe imponer la multa propuesta en su <text:span text:style-name="T2">mitad inferior.</text:span></text:p>
      <text:p text:style-name="P48"><text:soft-page-break/><text:span text:style-name="T2">TERCERO.-</text:span> No obstante lo expuesto, los hechos probados son constitutivos de infracción MUY GRAVE, de conformidad con lo dispuesto en el artículo 62.1 de la <text:span text:style-name="T19">Ley 7/2011, de 5 de abril, LAC-EP, .</text:span></text:p>
      <text:p text:style-name="P48"><text:span text:style-name="T20">CUARTO.-</text:span> Que a la infracción imputada puede corresponder la sanción de <text:span text:style-name="T2">multa de entre 15.001 a 30.000 </text:span>y con <text:span text:style-name="T2">alguna de las sanciones previstas en los apartados a), b) o c) del numero uno del artículo 65.1</text:span>, a tenor de lo establecido en el articulo 66.1 de la Ley 7/2011, de 5 de abril, entendiendo el Instructor que suscribe que cabe imponer la sanción propuesta en su mitad inferior, consistente en <text:span text:style-name="T2">quince mil un euros (15.001 ) y suspensión temporal de la actividad por un plazo de UN (1) DÍA.</text:span></text:p>
      <text:p text:style-name="P50"><text:span text:style-name="T2">QUINTO.-</text:span> Que, de conformidad con lo establecido en el artículo 59 de la LAC-EP, serán responsables de las infracciones tipificadas en esta ley, la persona <text:span text:style-name="T2">titular de la actividad</text:span>, responsable de que ésta se realice y se mantenga de conformidad a la normativa que le sea aplicable, así como las personas titulares de las respectivas autorizaciones, siendo a estos efectos <text:span text:style-name="T2">responsable</text:span> el titular de la actividad, es decir, la entidad <text:span text:style-name="T2">DANES 2021, S.L., </text:span>identificada por su administradora Dña. ***********.</text:p>
      <text:p text:style-name="P48"><text:span text:style-name="T2">SEXTO.- </text:span>Que en el procedimiento seguido se han observado los trámites legales y reglamentarios establecidos y los principios informadores de la potestad sancionadora, respetando los derechos del presunto responsable.</text:p>
      <text:p text:style-name="P53"><text:span text:style-name="T18">SÉPTIMO</text:span><text:span text:style-name="T17">.- Que es </text:span><text:span text:style-name="T18">competente</text:span> <text:span text:style-name="T17">para resolver el presente procedimiento el Pleno Municipal, de conformidad con lo dispuesto en el artículo 72.2.b) de la LAC-EP; competencia que ha sido delegada en la </text:span><text:span text:style-name="T18">Junta de Gobierno Local,</text:span> <text:span text:style-name="T17">mediante acuerdo adoptado por el Pleno en sesión celebrada el día 07/07/2023.</text:span></text:p>
      <text:p text:style-name="P48">Vistos los antecedentes mencionados, la LAC-EP, y las demás normas de general y pertinente aplicación, y para su consideración por el órgano competente para resolver, procedo a formular la siguiente:</text:p>
      <text:p text:style-name="P49">PROPUESTA</text:p>
      <text:p text:style-name="P48"><text:span text:style-name="T2">PRIMERO.- Admitir </text:span>el escrito presentado por la interesada (Registro de entrada nº 15001, de fecha 24/09/2024) por el que reconoce expresamente los hechos denunciados, y, en virtud del mencionado <text:span text:style-name="T19">art. 85 de la Ley 39/2015, de 1 de octubre, de la LPAC-AP, resolver el procedimiento con la imposición de la sanción que proceda.</text:span></text:p>
      <text:p text:style-name="P48"><text:span text:style-name="T2">SEGUNDO.</text:span>- Imponer una sanción de <text:span text:style-name="T2">QUINCE MIL UN EUROS (15.001 ) y suspensión temporal de la actividad por un plazo de UN (1) DÍA</text:span><text:span text:style-name="T20">, </text:span>a la entidad <text:span text:style-name="T2">DANES 2021, S.L.,</text:span> representada por su administradora Dña. ***********, <text:span text:style-name="T19">como titular de la actividad (explotadora), al considerarla responsable de la comisión de una infracción administrativa tipificada como MUY GRAVE en el artículo 62.1 de la Ley 7/2011, de 5 de abril, LAC-EP, al desarrollar la actividad de BAR CON MÚSICA, denominada BULLER BAR, sita en los locales 8, 9 y 10 del Centro Comercial Family Center, Puerto Rico, Término Municipal de Mogán, </text:span><text:span text:style-name="T20">sin la previa licencia correspondiente o sin haber cursado la correspondiente comunicación previa o declaración responsable</text:span><text:span text:style-name="T19">, y cuyos demás datos constan debidamente referenciados en las actuaciones</text:span>. </text:p>
      <text:p text:style-name="P52"><text:span text:style-name="T13">TERCERO.-</text:span> <text:span text:style-name="T13">Notificar</text:span> <text:span text:style-name="T12">el acuerdo que se adopte a cuantos estén interesados en el procedimiento, con indicación de los recursos que procedan.</text:span></text:p>
      <text:p text:style-name="P50"><text:span text:style-name="T2">CUARTO.- </text:span>Trasladar el acuerdo que se adopte al <text:span text:style-name="T2">Servicio de Tesorería (U.A. Rentas/Recaudación)</text:span>, para su conocimiento y efectos oportunos.&gt;&gt;</text:p>
      <text:p text:style-name="P48"><text:span text:style-name="T2">CONSIDERANDO,</text:span> que la adopción de este acuerdo es competencia de la Junta de Gobierno Local, en virtud de las delegaciones efectuadas por el Pleno de este Ayuntamiento en sesión ordinaria celebrada el 07/07/2023, propongo la adopción del siguiente acuerdo:</text:p>
      <text:p text:style-name="P48"><text:span text:style-name="T2">PRIMERO.- Admitir </text:span>el escrito presentado por la interesada (Registro de entrada nº 15001, de fecha 24/09/2024) por el que reconoce expresamente los hechos denunciados, y, en virtud del mencionado <text:span text:style-name="T19">art. 85 de la Ley 39/2015, de 1 de octubre, de la LPAC-AP, resolver el procedimiento con la imposición de la sanción que proceda.</text:span></text:p>
      <text:p text:style-name="P48"><text:span text:style-name="T2">SEGUNDO.</text:span>- Imponer una sanción de <text:span text:style-name="T2">QUINCE MIL UN EUROS (15.001 ) y suspensión temporal de la actividad por un plazo de UN (1) DÍA</text:span><text:span text:style-name="T20">, </text:span>a la entidad <text:span text:style-name="T2">DANES 2021, S.L.,</text:span> representada por su <text:soft-page-break/>administradora Dña. ***********, <text:span text:style-name="T19">como titular de la actividad (explotadora), al considerarla responsable de la comisión de una infracción administrativa tipificada como MUY GRAVE en el artículo 62.1 de la Ley 7/2011, de 5 de abril, LAC-EP, al desarrollar la actividad de BAR CON MÚSICA, denominada BULLER BAR, sita en los locales 8, 9 y 10 del Centro Comercial Family Center, Puerto Rico, Término Municipal de Mogán, </text:span><text:span text:style-name="T20">sin la previa licencia correspondiente o sin haber cursado la correspondiente comunicación previa o declaración responsable</text:span><text:span text:style-name="T19">, y cuyos demás datos constan debidamente referenciados en las actuaciones</text:span>. </text:p>
      <text:p text:style-name="P52"><text:span text:style-name="T13">TERCERO.-</text:span> <text:span text:style-name="T13">Notificar</text:span> <text:span text:style-name="T12">el acuerdo que se adopte a cuantos estén interesados en el procedimiento, con indicación de los recursos que procedan.</text:span></text:p>
      <text:p text:style-name="P50"><text:span text:style-name="T2">CUARTO.- </text:span>Trasladar el acuerdo que se adopte al <text:span text:style-name="T2">Servicio de Tesorería (U.A. Rentas/Recaudación)</text:span>, para su conocimiento y efectos oportunos.”</text:p>
      <text:p text:style-name="P38"><text:tab/>Considerando que la adopción de este acuerdo es competencia de la Junta de Gobierno Local, en virtud de las delegaciones de competencia acordadas en el Pleno celebrado en sesión ordinaria el día 7 de julio de 2023.</text:p>
      <text:p text:style-name="P18"><text:span text:style-name="Strong_20_Emphasis"><text:span text:style-name="T31"><text:tab/>La Junta de Gobierno Local, acuerda aprobar la propuesta emitida en los términos que se recogen precedentemente.</text:span></text:span></text:p>
      <text:p text:style-name="P78"><text:span text:style-name="Strong_20_Emphasis"><text:span text:style-name="T48"/></text:span></text:p>
      <text:p text:style-name="P78"><text:span text:style-name="Strong_20_Emphasis"><text:span text:style-name="T48"/></text:span></text:p>
      <text:p text:style-name="P78"><text:span text:style-name="Strong_20_Emphasis"><text:span text:style-name="T48"/></text:span></text:p>
      <text:p text:style-name="P78"><text:span text:style-name="Strong_20_Emphasis"><text:span text:style-name="T54"><text:tab/></text:span></text:span><text:span text:style-name="Strong_20_Emphasis"><text:span text:style-name="T48">4. Expte. 2075/2024. Imponer una sanción de ventidós mil quinientos un euros (22.501,00) y suspensión temporal de la actividad por un plazo de un (1) mes a D. *********** por infracción muy grave al desarrollar la actividad de Bar Cafetería con música sita en local 20, planta alta C.C. Pasarela, Puerto Rico, sin sujeción a las medidas contenidas en el proyecto autorizado o comunicado o las impuestas por el órgano competente.</text:span></text:span></text:p>
      <text:p text:style-name="P78"><text:span text:style-name="Strong_20_Emphasis"><text:span text:style-name="T49"/></text:span></text:p>
      <text:p text:style-name="P18"><text:span text:style-name="T2"><text:tab/>“</text:span><text:span text:style-name="T38">JUAN MENCEY NAVARRO ROMERO</text:span><text:span text:style-name="T39">, Teniente de Alcalde del </text:span><text:span text:style-name="T38">Área de Gobierno de Urbanismo</text:span><text:span text:style-name="T39">, </text:span><text:span text:style-name="T38">Promoción Turística y Seguridad</text:span><text:span text:style-name="T39">, con competencias en materia de Urbanismo, Seguridad Ciudadana, Asesoría Jurídica y Mediación, Recursos Humanos, y Recogida de Residuos, de acuerdo con el Decreto nº 3349/2023, de 19 de junio.</text:span></text:p>
      <text:p text:style-name="P20">Visto el informe emitido con fecha 22/10/2024 por el técnico de Administración General, D. Higinio E. Suárez León, en el cual, literalmente expone:</text:p>
      <text:p text:style-name="P20">&lt;&lt;Visto el <text:span text:style-name="T2">expediente sancionador nº 2075/2024</text:span><text:span text:style-name="T20">, </text:span><text:span text:style-name="T19">seguido por este Ayuntamiento contra </text:span><text:span text:style-name="T20">D. ***********,</text:span><text:span text:style-name="T19"> con NIE ***729***, como persona titular de la actividad de Bar con música HARBOUR LIGHTS, sito en el local nº 20, planta alta del C.C. Pasarela, Puerto Rico, Mogán; al considerarlo presunto responsable de la comisión de una infracción administrativa tipificada como </text:span><text:span text:style-name="T20">MUY GRAVE</text:span><text:span text:style-name="T19"> en el artículo 62.2 de la LAC-EP, al desarrollar la actividad anteriormente indicada sin sujeción a las medidas contenidas en el proyecto autorizado o comunicado o a las impuestas por el órgano competente, especialmente las relativas a accesos, salidas de emergencia, extinción de incendios y cualesquiera otras que tiendan a la seguridad en locales destinados a espectáculos públicos, o que comporten grave deterioro del medio ambiente, el Instructor que suscribe tiene a bien emitir la siguiente Propuesta, que baso en los siguientes:</text:span></text:p>
      <text:p text:style-name="P22">ANTECEDENTES</text:p>
      <text:p text:style-name="P20"><text:span text:style-name="T2">PRIMERO.-</text:span> Que, la denuncia formulada por particular en fecha 30/10/2023 (registro de entrada nº 16517), pone en conocimiento de esta Administración, en síntesis, las molestias que le suponen la emisión de altos niveles de música en el Bar HARBOUR LIGHTS sito en el local n.º 20, planta alta del C.C. Pasarela, Puerto Rico, Mogán; los cuales, manifiesta la denunciante, alteran el normal descanso y tranquilidad de todo el vecindario.</text:p>
      <text:p text:style-name="P20"><text:span text:style-name="T2">SEGUNDO.</text:span>- Que, en fecha 23/11/2023, por la Jefa del Servicio de Urbanismo se le comunica a la denunciante que:</text:p>
      <text:p text:style-name="P20">La sanción impuesta al establecimiento que nos ocupa, Bar con Música denominado Harbour Light, vino dada por no ajustarse a las medidas correctoras impuestas en el proyecto autorizado.</text:p>
      <text:p text:style-name="P20">Actualmente dicho establecimiento ha legalizado sus instalaciones, ajustándose tanto al proyecto autorizado como a la normativa de aplicación, no existiendo causa para ordenar el cese de la actividad.</text:p>
      <text:p text:style-name="P20"><text:span text:style-name="T2">TERCERO.</text:span>- Que, en fecha 29/11/2023, por escrito con registro de entrada n.º 18206/2023 la representación de la denunciante vuelve a reiterar la denuncia en los mismos términos que las anteriores.</text:p>
      <text:p text:style-name="P20"><text:soft-page-break/><text:span text:style-name="T2">CUARTO.</text:span>- Que, por el Jefe del Servicio de Urbanismo, en fecha 05/02/2024 se solicitó Informe a la Policía Local para que informara en los siguientes términos:</text:p>
      <text:p text:style-name="P20">Por la presente se solicita que por la Policía Local se lleve a cabo un seguimiento durante al menos quince (15) días, y se proceda a informar sobre los siguientes aspectos relativos al desarrollo de la actividad:</text:p>
      <text:p text:style-name="P20">-Si la actividad musical se desarrolla con puertas y/o ventanas abiertas.</text:p>
      <text:p text:style-name="P20">-Si la actividad musical se desarrolla en el exterior (terraza o similar).</text:p>
      <text:p text:style-name="P20">-Si la actividad musical se realiza en el interior del local, pero existen altavoces o cualquier otro elemento reproductor hacia el exterior.</text:p>
      <text:p text:style-name="P20">-Si la actividad musical se realiza mediante aparatos reproductores de sonido conectados a limitador acústico, o si se realizan actuaciones en vivo / en directo.</text:p>
      <text:p text:style-name="P20">Rogando remitir informe en el que se identifique al explotador de la actividad.</text:p>
      <text:p text:style-name="P20"><text:span text:style-name="T2">QUINTO.</text:span>- Que, en fecha <text:span text:style-name="T2">19/02/2024</text:span>, por el Agente de la <text:span text:style-name="T2">Policía Local con NIP 11134</text:span> se emite <text:span text:style-name="T2">informe</text:span> en los siguientes términos:</text:p>
      <text:p text:style-name="P20">Primero.- Que vista la solicitud de informe donde se solicita al Agente que suscribe que informe sobre supuesta actividad molesta del establecimiento abierto al público denominado BAR HARBOUR LIGHT, ubicado en local 20 del Centro Comercial Pasarela, Puerto Rico. Así como comprobación de la actividad en terraza o exterior, estado de ventana o puertas, y existencia de altavoces o cualquier otro elemento de reproducción de sonido hacia el exterior. El Agente que suscribe Jefe de Servicio del Turno de Noche, extiende e informa.</text:p>
      <text:p text:style-name="P20">Segundo.- Que se realiza inspección al establecimiento abierto al público denominado BAR HARBOUR LIGHT en días diferentes la actividad molesta es AFIRMATIVO. Que se comprueba por el Agente que el establecimiento dispone de música en vivo en puerta del local con altavoces instalados en terraza, zona que no dispone de cerramiento que genera molestias a terceros.</text:p>
      <text:p text:style-name="P20"><text:span text:style-name="T2">SEXTO.</text:span>- Que, en fecha <text:span text:style-name="T2">19/02/2024</text:span>, por el Agente de la <text:span text:style-name="T2">Policía Local con NIP 31386</text:span> se emite nuevo <text:span text:style-name="T2">informe</text:span> en los siguientes términos:</text:p>
      <text:p text:style-name="P20"><text:span text:style-name="T2">Primero</text:span>.- Que recibida orden de servicio por parte de la jefatura de esta Policía Local al jefe de servicio 31386 de controlar el establecimiento denominado Bar Harbour Light, con el siguiente resultado el día <text:span text:style-name="T2">14/02/2024</text:span>:</text:p>
      <text:p text:style-name="P20">1.-Si la actividad musical se desarrolla con puertas y/o abiertas. Resultando positivo las puertas se encuentran abiertas.</text:p>
      <text:p text:style-name="P20">2.-Si la actividad musical se desarrolla en el exterior (Terraza o similar). Resultando negativa se desarrolla en el interior del local la actividad musical.</text:p>
      <text:p text:style-name="P20">3.-Si la actividad musical se desarrolla en el interior del local, pero existen altavoces o cualquier otro elemento reproductor hacia al exterior. Resultando positiva los altavoces se encuentran en la terraza del local.</text:p>
      <text:p text:style-name="P20">4.- Si la actividad musical se realiza mediante aparatos reproductores de sonidos conectados a limitador acústico, o si realizan actuaciones en vivo. Resultando positivo, tiene limitador acústico y realiza actuaciones en vivo o en directo.</text:p>
      <text:p text:style-name="P20"><text:span text:style-name="T2">Segundo</text:span>. Resultado del día <text:span text:style-name="T2">15/02/2024</text:span>:</text:p>
      <text:p text:style-name="P20">1.-Si la actividad musical se desarrolla con puertas y/o abiertas. Resultando positivo las puertas se encuentran abiertas</text:p>
      <text:p text:style-name="P20">2.-Si la actividad musical se desarrolla en el exterior (Terraza o similar). Resultando negativa se desarrolla en el interior del local la actividad musical.</text:p>
      <text:p text:style-name="P20"><text:soft-page-break/>3.-Si la actividad musical se desarrolla en el interior del local, pero existen altavoces o cualquier otro elemento reproductor hacia al exterior. Resultando positiva los altavoces se encuentran en la terraza del local.</text:p>
      <text:p text:style-name="P20">4.-Si la actividad musical se realiza mediante aparatos reproductores de sonidos conectados a limitador acústico, o si realizan actuaciones en vivo. Resultando positivo, tiene limitador acústico y realiza actuaciones en vivo o en directo.</text:p>
      <text:p text:style-name="P20"><text:span text:style-name="T2">Tercero</text:span>. Resultado del día <text:span text:style-name="T2">16/02/2024</text:span>:</text:p>
      <text:p text:style-name="P20">1.-Si la actividad musical se desarrolla con puertas y/o abiertas. Resultando positivo las puertas se encuentran abiertas.</text:p>
      <text:p text:style-name="P20">2.-Si la actividad musical se desarrolla en el exterior (Terraza o similar). Resultando negativa se desarrolla en el interior del local la actividad musical.</text:p>
      <text:p text:style-name="P20">3.-Si la actividad musical se desarrolla en el interior del local, pero existen altavoces o cualquier otro elemento reproductor hacia al exterior. Resultando positiva los altavoces se encuentran en la terraza del local.</text:p>
      <text:p text:style-name="P20">4.-Si la actividad musical se realiza mediante aparatos reproductores de sonidos conectados a limitador acústico, o si realizan actuaciones en vivo. Resultando positivo, tiene limitador acústico y realiza actuaciones en vivo o en directo.</text:p>
      <text:p text:style-name="P20"><text:span text:style-name="T2">Cuarto</text:span>.- Resultado del día <text:span text:style-name="T2">17/02/2024</text:span>:</text:p>
      <text:p text:style-name="P20">1.-Si la actividad musical se desarrolla con puertas y/o abiertas. Resultando positivo las puertas se encuentran abiertas.</text:p>
      <text:p text:style-name="P20">2.-Si la actividad musical se desarrolla en el exterior (Terraza o similar). Resultando negativa se desarrolla en el interior del local la actividad musical.</text:p>
      <text:p text:style-name="P20">3.-Si la actividad musical se desarrolla en el interior del local, pero existen altavoces o cualquier otro elemento reproductor hacia al exterior. Resultando positiva los altavoces se encuentran en la terraza del local.</text:p>
      <text:p text:style-name="P20">4.-Si la actividad musical se realiza mediante aparatos reproductores de sonidos conectados a limitador acústico, o si realizan actuaciones en vivo. Resultando positivo, tiene limitador acústico y realiza actuaciones en vivo o en directo.</text:p>
      <text:p text:style-name="P20"><text:span text:style-name="T2">Quinto</text:span>.-Resultado del día <text:span text:style-name="T2">18/02/2024</text:span>:</text:p>
      <text:p text:style-name="P20">1.-Si la actividad musical se desarrolla con puertas y/o abiertas. Resultando positivo las puertas se encuentran abiertas.</text:p>
      <text:p text:style-name="P20">2.-Si la actividad musical se desarrolla en el exterior (Terraza o similar). Resultando negativa se desarrolla en el interior del local la actividad musical.</text:p>
      <text:p text:style-name="P20">3.-Si la actividad musical se desarrolla en el interior del local, pero existen altavoces o cualquier otro elemento reproductor hacia al exterior. Resultando positiva los altavoces se encuentran en la terraza del local.</text:p>
      <text:p text:style-name="P20">4.-Si la actividad musical se realiza mediante aparatos reproductores de sonidos conectados a limitador acústico, o si realizan actuaciones en vivo. Resultando positivo, tiene limitador acústico y realiza actuaciones en vivo o en directo.</text:p>
      <text:p text:style-name="P20"><text:span text:style-name="T2">SÉPTIMO</text:span>.- Que, en fecha 10/03/2024, por escrito con registro de entrada n.º 4076/2024, la representación de la denunciante vuelve a reiterar la denuncia en los mismos términos que las anteriores. </text:p>
      <text:p text:style-name="P20"><text:span text:style-name="T2">OCTAVO.-</text:span> Como consecuencia de lo anteriormente expuesto, con fecha <text:span text:style-name="T2">20/06/2024</text:span>, se emite informe jurídico por D. Héctor Cachero Quevedo, Técnico de Administración General de este Ayuntamiento, formulando la <text:span text:style-name="T2">propuesta de inicio</text:span> del presente expediente. </text:p>
      <text:p text:style-name="P20"><text:span text:style-name="T2">NOVENO.-</text:span> Con fecha <text:span text:style-name="T2">06/08/2024</text:span>, por <text:span text:style-name="T2">Resolución de Alcaldía nº 4418/2024,</text:span> se inicia el presente procedimiento sancionador <text:span text:style-name="T19">contra </text:span><text:span text:style-name="T20">D. ***********,</text:span><text:span text:style-name="T19"> con NIE ***729***, como persona titular de la actividad de Bar con música HARBOUR LIGHTS, sito en el local nº 20, planta alta del C.C. Pasarela, Puerto Rico, Mogán; al considerarlo presunto responsable de la comisión de una infracción administrativa tipificada como </text:span><text:span text:style-name="T20">MUY GRAVE</text:span><text:span text:style-name="T19"> en el artículo 62.2 de la LAC-EP, al desarrollar la actividad anteriormente indicada sin sujeción a las medidas contenidas en el proyecto autorizado o comunicado o a las impuestas por el órgano competente (...).</text:span></text:p>
      <text:p text:style-name="P20"><text:span text:style-name="T20">DÉCIMO.-</text:span><text:span text:style-name="T19"> Con fecha </text:span><text:span text:style-name="T20">13/08/2024</text:span><text:span text:style-name="T19"> se notificó el acuerdo de incoación a la parte interesada, otorgándole un plazo de </text:span><text:span text:style-name="T20">diez (10) días hábiles </text:span><text:span text:style-name="T19">para presentar alegaciones, documentos o informaciones que </text:span><text:soft-page-break/><text:span text:style-name="T19">estimare conveniente y, en su caso, proponer prueba. Y, salvo error u omisión involuntarias, se comprobó que por parte del interesado no se presentaron alegaciones, documentos o informaciones que estimare convenientes para su defensa.</text:span></text:p>
      <text:p text:style-name="P28"><text:span text:style-name="T36">DÉCIMO-PRIMERO.</text:span><text:span text:style-name="T37">- Con fecha </text:span><text:span text:style-name="T36">11/09/2024</text:span><text:span text:style-name="T37"> el instructor que suscribe dictó </text:span><text:span text:style-name="T36">Propuesta de Resolución</text:span><text:span text:style-name="T37">, con CSV </text:span><text:a xlink:type="simple" xlink:href="https://oat.mogan.es:8448/ventanilla/web/validacionFirmas.do?opcion=1&amp;modo=3&amp;csv=I006754aa9170b07a6b07e834409083bE" text:style-name="Internet_20_link" text:visited-style-name="Visited_20_Internet_20_Link"><text:span text:style-name="T53">I006754aa9170b07a6b07e834409083bE</text:span></text:a><text:span text:style-name="T37">, que se da por reproducida con objeto de evitar reiteraciones innecesarias, otorgando, nuevamente, un plazo de </text:span><text:span text:style-name="T36">diez (10) días hábiles </text:span><text:span text:style-name="T37">para presentar alegaciones, documentos o informaciones que estimare pertinentes para su defensa. Y, salvo error u omisión involuntarias, se comprueba que, notificada la Propuesta de Resolución y transcurrido el plazo indicado, por parte del interesado no se han presentado alegaciones, documentos o informaciones que estimare convenientes para su defensa.</text:span></text:p>
      <text:p text:style-name="P23">A los anteriores hechos le son de aplicación los siguientes,</text:p>
      <text:p text:style-name="P26">FUNDAMENTOS JURÍDICOS</text:p>
      <text:p text:style-name="P20"><text:span text:style-name="T2">PRIMERO.-</text:span> Según el <text:span text:style-name="T2">Informe Técnico</text:span> del Ingeniero Industrial municipal, adscrito a la Sección de Aperturas del Servicio de Urbanismo del Ayuntamiento de Mogán, emitido en fecha 27/07/2022, que obra en el expediente sancionador nº <text:span text:style-name="T2">7790/2022</text:span>, que finalizó con reconocimiento de la persona titular de la actividad (D. ***********) de las infracciones denunciadas y con Acuerdo del Pleno Municipal, adoptado en sesión ordinaria celebrada el día 03/03/2023, por el que se le impuso una sanción de QUINCE MIL UN EUROS (15.001 ) y la suspensión temporal de la actividad por plazo de UN (1) DÍA; <text:span text:style-name="T2">en referencia a las medidas contenidas en el proyecto comunicado o autorizado que sirvió de base para el otorgamiento de la licencia, </text:span>dicho informe técnico, en extracto de su contenido, dice:</text:p>
      <text:p text:style-name="P20">() <text:span text:style-name="T2">Segundo.</text:span>- Según obra en la documentación técnica del Expediente de apertura (RAC. 008/2019- 21), más en concreto en el Proyecto técnico redactado por D. Fco. Carmelo Santana León, presentado con nº Reg: 3717/2019 de fecha 20/03/2019, en base al cual se otorgó la conformidad para el desarrollo de la actividad y para la emisión de música en el establecimiento, en su apartados de <text:span text:style-name="T14">justificación del aislamiento acústico necesario del local para la emisión de música</text:span>, en cumplimiento de la Ordenanza municipal sobre protección del medio ambiente contra la emisión de ruidos y vibraciones, establece, entre otros:</text:p>
      <text:p text:style-name="P20"><text:span text:style-name="T14">Durante el funcionamiento del foco de ruido es esencial el que las puertas y ventanas permanezcan cerradas</text:span>.</text:p>
      <text:p text:style-name="P23">Cuando se realice la actividad musical, se podrá acceder al local a través de la doble puerta del vestíbulo ejecutado y manteniéndose totalmente cerrada el resto de puertas y cristaleras con el fin de mantener el sonido interiormente.</text:p>
      <text:p text:style-name="P23">Se contará con puertas plegables de carpintería en aluminio lacado en color blanco y cristales tipo climalit de seguridad 6+6 mm., las cuales cuando se utiliza música se encuentran totalmente cerrada y en la esquina derecha de la línea de fachada tenemos un vestíbulo de entrada con doble puerta dotada de mecanismo de retorno a posición cerrada, que garantiza en todo momento el aislamiento acústico necesario en fachada.</text:p>
      <text:p text:style-name="P23">La ventilación general del local cuando no se realiza la actividad musical es realizada por medio de las propias puertas de entradas, las cuales se encuentran totalmente abiertas. Cuando se realiza la actividad musical en la cual encuentran totalmente cerradas las puertas plegables y el acceso al local se realiza a través del vestíbulo previo con doble puerta; En el establecimiento se consigue la ventilación correcta por medio de ventilación forzada compuesto de un sistema de extracción de aire, dotado de extractor, conductos y rejillas debidamente distribuidos conducido hacia la cubierta que está sobre el local dado a que está situado en la planta alta del centro comercial, el motor del extractor está ubicado sobre bancada y tacos antivibratorios, de igual forma para cumplir con la ventilación del local se cuenta con un sistema de impulsión de aire provisto de motor, conductos y rejillas debidamente distribuidos y situado el motor en cubierta y de idénticas características al de la extracción.</text:p>
      <text:p text:style-name="P20">Por todo lo anterior, se puede constatar que el establecimiento denunciado por los Agentes de la Policía Local denominado Harbour Lights, ubicado en Local 20, Planta Alta, C.C. Pasarela, Puerto Rico, <text:span text:style-name="T2">NO </text:span><text:soft-page-break/><text:span text:style-name="T2">cuenta con autorización para la emisión de música de ningún tipo (ni en vivo, ni a través de equipos de reproducción sonora) </text:span><text:span text:style-name="T15">en el EXTERIOR DEL LOCAL</text:span><text:span text:style-name="T2">, en la zona de terraza</text:span>.</text:p>
      <text:p text:style-name="P20"><text:span text:style-name="T2">SEGUNDO.</text:span>- Atendiendo al contenido de los Informes de la Policía Local de fecha 19/02/2024 a los que se ha hecho referencia en los Antecedentes de Hecho Quinto y Sexto de este informe, se constata que los días 14, 15, 16, 17 y 18 de febrero de 2024, <text:span text:style-name="T2">las puertas del Bar con música HARBOUR LIGHTS se encontraban abiertas (cuando debían estar cerradas) y que la actividad musical se desarrollaba en el exterior o en la terraza habida cuenta que existían altavoces en la terraza del local (lo cual estaba expresamente desautorizado en el proyecto </text:span><text:span text:style-name="T20">autorizado o comunicado por el interesado y que sirvió </text:span><text:span text:style-name="T2">de base para el otorgamiento del título de apertura que la actividad ostenta)</text:span>.</text:p>
      <text:p text:style-name="P20"><text:span text:style-name="T2">TERCERO.</text:span>-Que para la infracción señalada, puede imponerse como <text:span text:style-name="T2">sanción</text:span>, al amparo de lo previsto en los artículos 65 y 66 de la LAC-EP, multa de entre 15.001 a 30.000 , y alguna de las sanciones siguientes: a) clausura del establecimiento, cese definitivo de la actividad o revocación de la licencia o título habilitante, b) suspensión temporal de la actividad o de los efectos de la licencia o autorización, hasta un máximo de seis meses, c) reducción del horario.</text:p>
      <text:p text:style-name="P20"><text:span text:style-name="T2">CUARTO.</text:span>-Teniendo en cuenta lo anteriormente expuesto, procede resolver el procedimiento con la sanción que resulte, la cual deberá ser graduada de acuerdo a los criterios establecidos en el artículo 67 de la Ley 7/2011, de 5 de abril, LAC-EP, el cual establece que, para la aplicación en cada caso de la sanción que corresponda, dentro de las previstas en el artículo anterior, se estará a las circunstancias concretas, especialmente a los riesgos inherentes al tipo de actividad afectada, la intencionalidad, los daños causados al medio ambiente o salud de las personas o el peligro creado para la seguridad de las mismas; la <text:span text:style-name="T2">reincidencia</text:span> por la comisión de más de una infracción tipificada en esta ley cuando así haya sido declarado por resolución firme, y/o el beneficio obtenido por la comisión de la infracción.</text:p>
      <text:p text:style-name="P20">Visto lo cual, y dado que en el presente caso existe <text:span text:style-name="T2">reincidencia</text:span> por la comisión de más de una infracción tipificada en esta ley cuando así haya sido declarado por resolución firme, cabe imponer la multa propuesta en su <text:span text:style-name="T2">mitad superior.</text:span></text:p>
      <text:p text:style-name="P20"><text:span text:style-name="T2">QUINTO.</text:span>- Los hechos probados son constitutivos de <text:span text:style-name="T2">infracción</text:span> <text:span text:style-name="T2">MUY GRAVE,</text:span> de conformidad con lo dispuesto en el artículo 62.2 de la <text:span text:style-name="T19">Ley 7/2011, de 5 de abril, LAC-EP, .</text:span></text:p>
      <text:p text:style-name="P20"><text:span text:style-name="T20">SEXTO.</text:span><text:span text:style-name="T19">-</text:span> Que a la infracción señalada puede corresponder la sanción de <text:span text:style-name="T2">multa de quince mil un euros a treinta mil euros (15.001 a 30.000 ) </text:span>y con <text:span text:style-name="T2">alguna de las sanciones previstas en los apartados a), b) y c) del numero uno del artículo 65</text:span>, a tenor de lo establecido en el articulo 66.2 de la Ley 7/2011, de 5 de abril, entendiendo el Instructor que suscribe que cabe imponer la sanción económica propuesta en su mitad superior, consistente en <text:span text:style-name="T2">veintidós mil quinientos un euros (22.501,00 ) y, suspensión temporal de la actividad por un plazo de UN (1) MES.</text:span></text:p>
      <text:p text:style-name="P23"><text:span text:style-name="T2">SÉPTIMO.</text:span>- Que de conformidad con lo establecido en el artículo 59 de la LAC-EP, serán responsables de las infracciones tipificadas en esta ley, la persona titular de la actividad, responsable de que ésta se realice y se mantenga de conformidad a la normativa que le sea aplicable, así como las personas titulares de las respectivas autorizaciones, siendo <text:span text:style-name="T2">responsable</text:span> a estos efectos, según consta a este Ayuntamiento, el titular de la actividad, es decir, D. ***********, con NIE ***729***.</text:p>
      <text:p text:style-name="P20"><text:span text:style-name="T2">OCTAVO.</text:span>- Que en el procedimiento seguido se han observado los trámites legales y reglamentarios establecidos y los principios informadores de la potestad sancionadora, respetando los derechos del presunto responsable.</text:p>
      <text:p text:style-name="P20"><text:span text:style-name="T2">NOVENO.-</text:span> Que es competente para resolver el presente procedimiento el Pleno Municipal, de conformidad con lo dispuesto en el artículo 72.2.b) de la LAC-EP, competencia que ha sido delegada en la <text:span text:style-name="T15">Junta de Gobierno Local,</text:span> mediante acuerdo adoptado por el Pleno en sesión celebrada el día 07/07/2023.</text:p>
      <text:p text:style-name="P20">Vistos los antecedentes mencionados, la LAC-EP, y las demás normas de general y pertinente aplicación, y para su consideración por el órgano competente para resolver, procedo a formular la siguiente:</text:p>
      <text:p text:style-name="P22">PROPUESTA</text:p>
      <text:p text:style-name="P20"><text:span text:style-name="T2">PRIMERO.- </text:span>Imponer una sanción de <text:span text:style-name="T2">VEINTIDÓS MIL QUINIENTOS UN EUROS (22.501,00 ) y suspensión temporal de la actividad por un plazo de UN (1) MES</text:span><text:span text:style-name="T20">, </text:span>a D. ***********, <text:span text:style-name="T19">como persona titular de la actividad, al considerarle responsable de la comisión de una infracción administrativa tipificada como </text:span><text:span text:style-name="T20">MUY GRAVE</text:span><text:span text:style-name="T19"> en el artículo 62.2 de la Ley 7/2011, de 5 de abril, de Actividades Clasificadas y Espectáculos Públicos y Otras Medidas Administrativas Complementarias, al desarrollar la actividad de BAR CAFETERÍA CON MÚSICA, sita en LOCAL 20, PLANTA ALTA, C.C. PASARELA, PUERTO RICO, término municipal de Mogán, sin sujeción a las medidas contenidas en el proyecto autorizado o comunicado o a las impuestas por el órgano competente.</text:span></text:p>
      <text:p text:style-name="P23"><text:soft-page-break/><text:span text:style-name="T2">SEGUNDO.-NOTIFICAR</text:span> el acuerdo que se adopte a cuantos estén interesados en el procedimiento, con indicación de los recursos que procedan.</text:p>
      <text:p text:style-name="P23"><text:span text:style-name="T2">TERCERO.-TRASLADAR </text:span>el acuerdo que se adopte al <text:span text:style-name="T2">Servicio de Tesorería (Rentas/Recaudación)</text:span>, a los efectos oportunos.&gt;&gt;</text:p>
      <text:p text:style-name="P20"><text:span text:style-name="T2">CONSIDERANDO,</text:span> que la adopción de este acuerdo es competencia de la Junta de Gobierno Local, en virtud de las delegaciones efectuadas por el Pleno de este Ayuntamiento en sesión ordinaria celebrada el 07/07/2023, propongo la adopción del siguiente acuerdo:</text:p>
      <text:p text:style-name="P20"><text:span text:style-name="T2">PRIMERO.- </text:span>Imponer una sanción de <text:span text:style-name="T2">VEINTIDÓS MIL QUINIENTOS UN EUROS (22.501,00 ) y suspensión temporal de la actividad por un plazo de UN (1) MES</text:span><text:span text:style-name="T20">, </text:span>a D. ***********, <text:span text:style-name="T19">como persona titular de la actividad, al considerarle responsable de la comisión de una infracción administrativa tipificada como </text:span><text:span text:style-name="T20">MUY GRAVE</text:span><text:span text:style-name="T19"> en el artículo 62.2 de la Ley 7/2011, de 5 de abril, de Actividades Clasificadas y Espectáculos Públicos y Otras Medidas Administrativas Complementarias, al desarrollar la actividad de BAR CAFETERÍA CON MÚSICA, sita en LOCAL 20, PLANTA ALTA, C.C. PASARELA, PUERTO RICO, término municipal de Mogán, sin sujeción a las medidas contenidas en el proyecto autorizado o comunicado o a las impuestas por el órgano competente.</text:span></text:p>
      <text:p text:style-name="P23"><text:span text:style-name="T2">SEGUNDO.-NOTIFICAR</text:span> el acuerdo que se adopte a cuantos estén interesados en el procedimiento, con indicación de los recursos que procedan.</text:p>
      <text:p text:style-name="P18"><text:span text:style-name="T38">TERCERO.-TRASLADAR </text:span><text:span text:style-name="T39">el acuerdo que se adopte al </text:span><text:span text:style-name="T38">Servicio de Tesorería (Rentas/Recaudación)</text:span><text:span text:style-name="T39">, a los efectos oportunos.”</text:span> </text:p>
      <text:p text:style-name="P38"><text:tab/>Considerando que la adopción de este acuerdo es competencia de la Junta de Gobierno Local, en virtud de las delegaciones de competencia acordadas en el Pleno celebrado en sesión ordinaria el día 7 de julio de 2023.</text:p>
      <text:p text:style-name="P18"><text:span text:style-name="Strong_20_Emphasis"><text:span text:style-name="T31"><text:tab/>La Junta de Gobierno Local, acuerda aprobar la propuesta emitida en los términos que se recogen precedentemente.</text:span></text:span></text:p>
      <text:p text:style-name="P78"><text:span text:style-name="Strong_20_Emphasis"><text:span text:style-name="T48"/></text:span></text:p>
      <text:p text:style-name="P78"><text:span text:style-name="Strong_20_Emphasis"><text:span text:style-name="T48"/></text:span></text:p>
      <text:p text:style-name="P78"><text:span text:style-name="Strong_20_Emphasis"><text:span text:style-name="T48"/></text:span></text:p>
      <text:p text:style-name="P78"><text:span text:style-name="Strong_20_Emphasis"><text:span text:style-name="T54"><text:tab/></text:span></text:span><text:span text:style-name="Strong_20_Emphasis"><text:span text:style-name="T48">5. Expte.: 13462/2023. Propuesta aprobar Pliegos, expediente, gasto, etc., para la adjudicación del contrato del Servicio Público de Limpieza Viaria y Espacios Públicos del Término Municipal de Mogán.</text:span></text:span></text:p>
      <text:p text:style-name="P78"><text:span text:style-name="Strong_20_Emphasis"><text:span text:style-name="T49"/></text:span></text:p>
      <text:p text:style-name="P18"><text:span text:style-name="T19"><text:tab/>“</text:span><text:span text:style-name="T22">Consuelo Diaz León, Concejala Delegada en materia de Patrimonio Cultural, Archivo, Contratación y Estadística, de acuerdo con el Decreto n.º 3349/2023 de 19 de junio, y visto el expediente de contratación denominado </text:span><text:span text:style-name="T21">«SERVICIO PÚBLICO DE LIMPIEZA VIARIA Y ESPACIOS PÚBLICOS DEL TÉRMINO MUNICIPAL DE MOGÁN»</text:span><text:span text:style-name="T22"> </text:span><text:span text:style-name="T21">Expte: 13462/2023, </text:span><text:span text:style-name="T22">mediante procedimiento abierto, tramitación ordinaria y sujeto a regulación armonizada, y, </text:span></text:p>
      <text:p text:style-name="P20"><text:span text:style-name="T20">&gt;VISTO </text:span><text:span text:style-name="T19">que el acuerdo de la Junta de Gobierno Local de este Ilustre Ayuntamiento, en sesión celebrada en fecha 31 de octubre de 2023, vista la propuesta de D. WILIAN CRISTOFE GARCÍA JIMÉNEZ, Concejal Delegado en materia de Playas, Limpieza Viaria y Vías y Obras del Iltre. Ayuntamiento de Mogán, acuerda, entre otras cuestiones, declarar la necesidad e idoneidad de la contratación del </text:span><text:span text:style-name="T20">Servicio de limpieza viaria y de espacios públicos del término municipal de Mogán</text:span><text:span text:style-name="T19">, así como iniciar el expediente para la adjudicación del mismo.</text:span></text:p>
      <text:p text:style-name="P55"><text:span text:style-name="T20">&gt;VISTO </text:span><text:span text:style-name="T19">que </text:span><text:span text:style-name="T20">La necesidad e idoneidad del contrato </text:span><text:span text:style-name="T19">se justifica en el expediente, en virtud de la propuesta emitida, con fecha 12 de octubre e 2023, por parte de Dña. María Cecilia Santana Díaz, </text:span><text:span text:style-name="T19">Coordinadora de Área de Medio Ambiente, Servicios Públicos, Obras Públicas y Embellecimiento del Ilustre Ayuntamiento de Mogán, tal y como se determina en el artículo 116.1, en relación con el 28 de la LCSP.</text:span></text:p>
      <text:p text:style-name="P20"><text:span text:style-name="T20">&gt;VISTO </text:span><text:span text:style-name="T19">que </text:span><text:span text:style-name="T20">s</text:span><text:span text:style-name="T19">e emite, en fecha 11 de septiembre de 2024, Memoria Justificativa por D. Juan Ramón Ramírez Rodríguez, funcionario adscrito de Área de Medio ambiente, Servicios Públicos, Obras Públicas y Embellecimiento, que consta en el expediente, donde establece, entre otras cuestiones, que el objeto </text:span><text:soft-page-break/><text:span text:style-name="T19">del contrato es la prestación del SERVICIO PÚBLICO DE LIMPIEZA VIARIA Y ESPACIOS PÚBLICOS y obligación principal del mismo, el mantenimiento de un adecuado nivel de limpieza y ornato de los espacios públicos del término municipal de Mogán, así como en aceras y su mobiliario urbano, mediante el empleo de medios manuales y/o mecánicos, incluyendo el baldeo general y localizado cuando sea preciso.</text:span></text:p>
      <text:p text:style-name="P40"><text:span text:style-name="T2">&gt;VISTO </text:span>que <text:span text:style-name="T2">La insuficiencia de medios </text:span>en el servicio se justifica en el expediente, en virtud del informe emitido, en fecha 4 de junio de 2024, por D. Juan Ramón Ramírez Rodríguez, funcionario adscrito de Área de Medio ambiente, Servicios Públicos, Obras Públicas y Embellecimiento, que consta en el expediente.</text:p>
      <text:p text:style-name="P40"><text:span text:style-name="T2">&gt;VISTO </text:span>que <text:span text:style-name="T2">La no división en lotes</text:span> se justifica en el expediente, en virtud de la Memoria Justificativa emitida, en fecha 11 de septiembre de 2024, por D. Juan Ramón Ramírez Rodríguez, funcionario adscrito de Área de Medio ambiente, Servicios Públicos, Obras Públicas y Embellecimiento, que consta en el expediente.</text:p>
      <text:p text:style-name="P56"><text:span text:style-name="T20">&gt;VISTO </text:span><text:span text:style-name="T19">que El Pliego de Prescripciones Técnicas, así como los criterios que se tendrán en consideración para adjudicar el contrato y los criterios de solvencia técnica o profesional, y económica y financiera, han sido redactados por D. Juan Ramón Ramírez Rodríguez, funcionario adscrito de Área de Medio ambiente, Servicios Públicos, Obras Públicas y Embellecimiento. Posteriormente la Unidad Administrativa de Contratación ha redactado el Pliego de cláusulas administrativas particulares, determinándose que se tramite un expediente ordinario de </text:span><text:span text:style-name="T20">un contrato de servicio </text:span><text:span text:style-name="T19">cuya adjudicación se propone por </text:span><text:span text:style-name="T20">procedimiento abierto, tramitación ordinaria y sujeto a regulación armonizada</text:span><text:span text:style-name="T19">, estableciéndose los siguientes criterios de adjudicación:</text:span></text:p>
      <text:p text:style-name="P20"><text:span text:style-name="T19">«</text:span><text:span text:style-name="T20">12.1.1- Oferta económica para la realización del contrato (hasta 21 puntos)</text:span></text:p>
      <text:p text:style-name="P20"/>
      <text:p text:style-name="P20">Mediante este criterio se valorará el menor precio de ejecución del contrato. Para ello, las empresas licitadoras ofertarán el precio al que se comprometen a realizar el contrato a través de un porcentaje único de bajada a aplicar al Presupuesto Base de Licitación, el cual no podrá superarse.</text:p>
      <text:p text:style-name="P20">A los efectos de valoración de este criterio, las licitadoras presentarán el correspondiente MODELO DE OFERTA ECONÓMICA recogido en el ANEXO II al presente pliego, no admitiéndose proposiciones cuyo importe sea superior al precio base de licitación ni aquellas con valores anormales o desproporcionados de acuerdo con los criterios establecidos en el PCAP.</text:p>
      <text:p text:style-name="P20">Se puntuarán las proposiciones económicas de las licitadoras con un máximo de veintiún (21) puntos, otorgando la puntuación máxima de 21 puntos a la mejor y el resto se puntuarán según la siguiente fórmula:</text:p>
      <text:p text:style-name="P19">Donde:</text:p>
      <text:p text:style-name="P19">P<text:span text:style-name="T40">i</text:span>: Puntuación obtenida por la licitadora i (nº decimales máximo 2, redondeando al menor).</text:p>
      <text:p text:style-name="P19">P<text:span text:style-name="T40">max</text:span>: Puntuación máxima otorgada en este criterio. En este caso, 21 puntos.</text:p>
      <text:p text:style-name="P19">B<text:span text:style-name="T40">i</text:span> : Baja, expresada en tanto por ciento, oferta por la licitadora i respecto del Presupuesto Base de Licitación (nº decimales máximo 2, redondeando al menor).</text:p>
      <text:p text:style-name="P19">K : Factor de ponderación, cuyo valor es de 0,7.</text:p>
      <text:p text:style-name="P20"/>
      <text:p text:style-name="P20">La elección de la fórmula se fundamenta en su capacidad de otorgar la mayor puntuación a la mejor oferta y cero puntos a las licitadoras que no mejoren el Presupuesto Base de Licitación, impidiendo que se desvirtúe la ponderación entre los criterios cualitativos (79 puntos) y económicos (21 puntos).</text:p>
      <text:p text:style-name="P20">El órgano de contratación podrá estimar, por sí, o a propuesta de la mesa de contratación, que algunas de las proposiciones presentadas son anormales o desproporcionadas respecto de este criterio cuando su valor así se considere como resultado de aplicar el procedimiento previsto en el artículo 85 RGLCAP. En tal caso, se estará a lo dispuesto el artículo 149 LCSP.</text:p>
      <text:p text:style-name="P20"/>
      <text:p text:style-name="P43">12.1.2.- Mejoras para la prestación del servicio (hasta 36 puntos)</text:p>
      <text:p text:style-name="P20"/>
      <text:p text:style-name="P20">Mediante este criterio se valorará el compromiso de incorporar mejoras a la prestación de los servicios, incluyendo la incorporación de medios materiales, así como mejoras en las prestaciones objeto del contrato, justificándose este criterio mediante la presentación del MODELO DE PROPOSICIÓN DE <text:soft-page-break/>OTROS CRITERIOS EVALUABLES MEDIANTE CIFRAS O PORCENTAJES recogido en el ANEXO III al presente documento. </text:p>
      <text:p text:style-name="P20">La puntuación se atribuirá de la siguiente forma:</text:p>
      <text:p text:style-name="P20"/>
      <text:list xml:id="list3730387597750863191" text:style-name="L1">
        <text:list-item>
          <text:p text:style-name="P92">Adscripción al servicio de dos vehículos tipo Renault Kangoo o similar para uso de las personas inspectoras de la ejecución del contrato y con la finalidad de fiscalizarlo en todo el marco geográfico municipal con una adecuada celeridad y eficiencia, estos vehículos estarán en posesión del Ayuntamiento de Mogán durante toda la ejecución del contrato: <text:span text:style-name="T2">12 puntos</text:span></text:p>
        </text:list-item>
        <text:list-item>
          <text:p text:style-name="P107">Bolsa de horas anuales , sin cargo al contrato, destinadas a servicios extraordinarios de limpieza.</text:p>
        </text:list-item>
      </text:list>
      <text:list xml:id="list1328155786036167294" text:style-name="L2">
        <text:list-item>
          <text:p text:style-name="P108">150 horas de prestación de operarios<text:span text:style-name="T14"> </text:span><text:span text:style-name="T2">2 puntos</text:span></text:p>
        </text:list-item>
        <text:list-item>
          <text:p text:style-name="P108">350 horas de prestación de operarios<text:span text:style-name="T14"> </text:span><text:span text:style-name="T2">4</text:span> <text:span text:style-name="T2">puntos</text:span></text:p>
        </text:list-item>
        <text:list-item>
          <text:p text:style-name="P108">600 horas de prestación de operarios <text:span text:style-name="T15">6</text:span> <text:span text:style-name="T2">puntos</text:span></text:p>
        </text:list-item>
      </text:list>
      <text:list xml:id="list7542153963282078348" text:style-name="L3">
        <text:list-item>
          <text:p text:style-name="P109">Peones de barrido manual a media jornada sábados, domingos y lunes: <text:span text:style-name="T2">1 punto por peón extra hasta un máximo de: 6</text:span> <text:span text:style-name="T2">puntos</text:span></text:p>
        </text:list-item>
        <text:list-item>
          <text:p text:style-name="P93">Añadir una barredora peatonal eléctrica de mano MaxWind o similar al servicio : <text:span text:style-name="T2">6 puntos.</text:span></text:p>
        </text:list-item>
      </text:list>
      <text:p text:style-name="P20"/>
      <text:list xml:id="list5080467456071058267" text:style-name="L4">
        <text:list-item>
          <text:p text:style-name="P94">Elaboración de programa de encuestas telefónicas para conocer el nivel de satisfacción de la ciudadanía con los servicios prestados; A través de este programa, se 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 al Ayuntamiento de Mogán. En dichas encuestas se preguntará, al menos, sobre la calidad de la limpieza en general y la calidad de los servicios prestados en los eventos organizados por el Ayuntamiento de Mogán<text:span text:style-name="T2">. 3 puntos</text:span></text:p>
        </text:list-item>
        <text:list-item>
          <text:p text:style-name="P94">Realización de una campaña de concienciación ciudadana sobre la recogida de heces de sus mascotas en los espacios públicos. La citada compaña se realizará en los eventos con mayor afluencia de público que organice el Ayuntamiento de Mogán y constará, como mínimo, de una exposición visual de diapositivas con una duración máxima de 15 minutos y el reparto de trípticos al público asistente. Los citados trípticos se realizarán con material reciclado y reciclable<text:span text:style-name="T2">. Máximo 3 puntos</text:span></text:p>
        </text:list-item>
      </text:list>
      <text:list xml:id="list2528089598961313886" text:style-name="L5">
        <text:list-item>
          <text:p text:style-name="P95">Presentación en dos eventos anuales durante la vigencia del contrato: 1 punto.</text:p>
        </text:list-item>
        <text:list-item>
          <text:p text:style-name="P95">Presentación en cuatro eventos anuales durante la vigencia del contrato:...2 puntos.</text:p>
        </text:list-item>
        <text:list-item>
          <text:p text:style-name="P95">Presentación en ocho eventos anuales durante la vigencia del contrato:..3 puntos</text:p>
        </text:list-item>
      </text:list>
      <text:p text:style-name="P43">12.1.3.- Oferta porcentual a los precios unitarios por prestación de servicios de limpieza en eventos y mercadillos (hasta 5 puntos)</text:p>
      <text:p text:style-name="P20"/>
      <text:p text:style-name="P40">Se establece este criterio por resultar más ventajoso económicamente para el interés municipal al objeto de reducir los costes del servicio relacionados con la realización de limpiezas en eventos y mercadillos. </text:p>
      <text:p text:style-name="P40">Dentro del proyecto económico existe una partida de cincuenta mil euros (50.000) que permanecerá inalterable independientemente de la oferta que realice el licitador en relación al presupuesto base de licitación.</text:p>
      <text:p text:style-name="P40">En este criterio se realizará una oferta <text:span text:style-name="T15">sobre los precios unitarios recogidos en el anexo III del PPT</text:span> lo que supone las prestación de más servicios sin que varíe la cantidad inicial de 50.000 euros.</text:p>
      <text:p text:style-name="P40"><text:soft-page-break/>Dicho criterio se justificará con la presentación del correspondiente MODELO DE PROPOSICIÓN DE OTROS CRITERIOS EVALUABLES MEDIANTE CIFRAS O PORCENTAJES recogido en el ANEXO III</text:p>
      <text:p text:style-name="P40">Se valorará asignándose la máxima puntuación (5 puntos) a la baja porcentual máxima según los costes unitarios recogidos en el anexo III del PPT y el resto se puntuarán proporcionalmente según la siguiente fórmula:</text:p>
      <text:p text:style-name="P19"/>
      <text:p text:style-name="P19"/>
      <text:p text:style-name="P19"/>
      <text:p text:style-name="P41">P= (Pm* O) /mo</text:p>
      <text:p text:style-name="P39">Siendo:</text:p>
      <text:p text:style-name="P39">P = puntuación de la oferta</text:p>
      <text:p text:style-name="P39">Pm = Puntuación máxima</text:p>
      <text:p text:style-name="P39">Mo = Valor cuantitativo de lamejor oferta económicamente</text:p>
      <text:p text:style-name="P39">O= Valor cuantitativo de la oferta que se valora</text:p>
      <text:p text:style-name="P19"/>
      <text:p text:style-name="P19"/>
      <text:p text:style-name="P42">12.1.4.- Buenas prácticas medioambientales (hasta 2 puntos)</text:p>
      <text:p text:style-name="P19"/>
      <text:p text:style-name="P20">Mediante este criterio se valorará la adopción de medidas de protección y buenas prácticas medioambientales, al considerarse que las mismas contribuyen a proteger el medioambiente de manera sostenible y mejoran la responsabilidad social corporativa.</text:p>
      <text:p text:style-name="P20">Este criterio se justificará por parte de las licitadoras con la presentación del correspondiente modelo de MODELO DE PROPOSICIÓN DE OTROS CRITERIOS EVALUABLES MEDIANTE CIFRAS O PORCENTAJES recogido en el ANEXO III del presente pliego, atribuyéndose la puntuación otorgada a este criterio de la siguiente forma:</text:p>
      <text:p text:style-name="P20"/>
      <text:list xml:id="list3319444153667404625" text:style-name="L6">
        <text:list-item text:start-value="1">
          <text:p text:style-name="P96">Compromiso de realizar un curso de conducción eficiente para el personal del servicio que utilice vehículos, que permitan reducir el consumo energético y las las emisiones de Gases de Efecto Invernadero: 0,5 puntos.</text:p>
        </text:list-item>
        <text:list-item>
          <text:p text:style-name="P96">Compromiso de utilización de bolsas de basura que no estén fabricadas con plásticos halogenados y serán recicladas en, como mínimo, un 80%. Se valorará que las bolsas de basura cumplan los criterios de alguna ecoetiqueta tipo I como el ángel azul o equivalente, en cuanto a la presencia de compuestos químicos en la formulación del producto: 1 punto.</text:p>
        </text:list-item>
        <text:list-item>
          <text:p text:style-name="P96">Compromiso de utilización de productos de limpieza ecológicos. A estos efectos se entienden adecuadas para acreditar la condición de ecológico la etiqueta ecológica de la UE, la etiqueta Ángel Azul, Cisne Nórdico, Ecocert, Sustainible Cleaning Charter u otras equivalentes, así como informes técnicos del fabricante o un informe de organismo reconocido: 0,5 puntos. </text:p>
        </text:list-item>
      </text:list>
      <text:p text:style-name="P20"/>
      <text:p text:style-name="P40"><text:span text:style-name="T2">12.2.- Plan de Gestión del Servicio. Criterio cuya cuantificación depende de juicio de valor (hasta 36</text:span> <text:span text:style-name="T2">puntos)</text:span></text:p>
      <text:p text:style-name="P20"/>
      <text:p text:style-name="P20">Mediante este criterio se valorará la mejor organización que hayan previsto las licitadoras respecto de los servicios a prestar como parte del contrato, por su contribución a la mejora de la calidad y al control técnico/administrativo, de las tareas aportadas por el adjudicatario al presente contrato de servicios. La puntuación atribuida a este criterio se asignará atendiendo a la siguiente distribución:</text:p>
      <text:p text:style-name="P20"/>
      <text:list xml:id="list5517888871863169015" text:style-name="L7">
        <text:list-item>
          <text:p text:style-name="P97"><text:span text:style-name="T2">Plan anual de barrido (hasta 5 puntos):</text:span> Para cada núcleo poblacional, este plan deberá explicar en que forma va a realizar el barrido de los espacios públicos (incluyendo parques infantiles y áreas biosaludables . Incluirá la sectorización que pretenda realizar de cada núcleo, con indicación de las características geométricas de cada sector (longitud de barrido y superficie en el caso de plazas o parques) y los horarios y frecuencias que pretenda aplicar a dicho sector. <text:soft-page-break/>Para cada sector se indicará el tipo de barrido (manual fijo, manual mediante cuadrillas, mecanizado o mixto) a desarrollar y los medios, tanto humanos, como materiales, vehículos y maquinaria que pretende emplear, justificando, con base en los rendimientos que considere, su suficiencia para abordar las tareas encomendadas con los incrementos que estén dispuestos a aportar sobre lo solicitado en el Pliego. Por cada núcleo o sector, las licitadoras aportarán un plano (en una o varias hojas en formato A3) en el que mostrarán gráficamente la extensión de los sectores y los recorridos previstos, con indicación de sus longitudes. Se indicará expresamente aquellos sectores en que las operaciones de barrido incluyen el vaciado de papeleras y se incluirán a efectos de rendimientos y medios específicos empleados para ello. Se valorará especialmente la claridad, concisión y conocimiento del municipio. (máximo 10 folios A4 ambas caras y los necesarios A3 por ambas caras). Fuente Arial 10 o similar, interlineado sencillo</text:p>
        </text:list-item>
        <text:list-item>
          <text:p text:style-name="P97"><text:span text:style-name="T2">Plan anual de vaciado de papeleras (hasta 3 puntos):</text:span> Para aquellos núcleos o sectores en los que el vaciado de papeleras se realice por otros medios distintos de los empleados para el barrido manual, se presentará un plan de vaciado de papeleras incluyendo información sobre los horarios, frecuencias, y justificación de los medios, tanto humanos, como materiales, vehículos y maquinaria que pretende emplear, con base en los rendimientos que considere. Se tendrá en cuenta lo prescrito en los pliegos en lo relativo a la entrega de los residuos procedentes de papeleras. Se valorará especialmente el incremento de frecuencias de vaciado y el tratamiento de los residuos.(máximo 3 folios A4 ambas caras y los necesarios A3 por ambas caras).Fuente Arial 10 , interlineado sencillo</text:p>
        </text:list-item>
        <text:list-item>
          <text:p text:style-name="P97"><text:span text:style-name="T2">Plan anual de baldeo (hasta 5 puntos):</text:span> De la misma forma que en el caso del barrido, las licitadoras presentarán, para cada núcleo poblacional, un plan de baldeo, en el que deberá explicar en que forma va a prestar el baldeo de los espacios públicos. Igualmente, indicará, la sectorización que pretenda realizar de cada núcleo y de sus características geométricas, horarios y frecuencias que pretenda aplicar a dicho sector. Para cada sector, se indicarán los medios, tanto humanos como materiales, vehículos y maquinaria que pretende emplear, justificando, con base en los rendimientos que considere, su suficiencia para abordar las tareas encomendadas. Se aportará, asimismo, para cada núcleo o sector, un plano (en una o varias hojas en formato A3) en el que mostrarán gráficamente la extensión de los sectores y los recorridos previstos, con indicación de sus longitudes. El plan anual de baldeo incorporará la planificación de las limpiezas localizadas que deban realizarse complementariamente a las anteriores para garantizar el nivel de limpieza necesario. Se valorará especialmente la claridad, concisión y conocimiento de los puntos más conflictivos dentro del municipio. (máximo 4 folios A4 por ambas caras y los necesarios A3 por ambas caras). Fuente Arial 10 interlineado sencillo</text:p>
        </text:list-item>
        <text:list-item>
          <text:p text:style-name="P97"><text:span text:style-name="T2">Plan anual de baldeo y desinfección de parques infantiles y áreas biosaludables (hasta 4 puntos):</text:span> Se describirá, en este plan, la metodología que se seguirá para el baldeo y desinfección de parques infantiles y áreas biosaludables, con indicación de horarios y frecuencias y de los medios, tanto humanos como materiales, vehículos y maquinaria que pretende emplear, justificando, con base en los rendimientos que considere, su suficiencia para abordar las tareas encomendadas. Se valorará especialmente el incremento de frecuencias y la aportación de medios materiales específicos para realizar dichas tareas. (máximo 4 folios A4 por ambas caras y los necesarios A3 por ambas caras)). Fuente Arial 10 , interlineado sencillo</text:p>
        </text:list-item>
        <text:list-item>
          <text:p text:style-name="P97"><text:span text:style-name="T2">Plan anual de servicios específicos (hasta 5 puntos):</text:span> Se describirá, en este plan, la metodología que se seguirá para la realización de los servicios de prestación ordinaria con bajas frecuencias, y que se considera que se pueden prestar de forma agrupada por parte de los mismos equipos, tales como mobiliario urbano, imbornales de aguas pluviales, afloramientos vegetales y limpieza y mantenimiento de papeleras. Se indicarán los horarios y frecuencias, así como medios, tanto humanos como materiales, vehículos y maquinaria que pretende emplear, justificando, con base en los rendimientos que considere, su suficiencia para abordar las tareas encomendadas. Se valorará especialmente el incremento de frecuencias y la aportación de medios materiales específicos para realizar dichas tareas. (máximo 4 folios A4 por ambas caras y los necesarios A3 por ambas caras)). Fuente Arial 10 interlineado sencillo</text:p>
        </text:list-item>
        <text:list-item>
          <text:p text:style-name="P97"><text:soft-page-break/><text:span text:style-name="T2">Protocolo de actuación de limpiezas localizadas (hasta 5 puntos): </text:span>Las licitadoras presentarán un protocolo de actuación para la limpieza localizada de manchas incrustadas en pavimentos de acera o paramentos que no se pueden retirar por medios ordinarios, en el que se describa la metodología a emplear, y los medios humanos y materiales que empleará a tal fin. Se valorará, especialmente, la utilización de métodos novedosos que minimicen, asimismo, la aparición de nuevas manchas garantizando la seguridad de las personas. (máximo 3 folios A4 por ambas caras y los necesarios A3 por ambas caras)).Fuente Arial 10 interlineado sencillo</text:p>
        </text:list-item>
        <text:list-item>
          <text:p text:style-name="P97"><text:span text:style-name="T2">Plan anual del personal (hasta 5 puntos):</text:span> Las licitadoras incluirán, en sus ofertas, un plan anual del personal que deba adscribir, en el que indicará, para cada mes, el personal que destinará a cada uno de los servicios, desglosados por categoría profesional, indicando su dedicación, horarios y tipo de contratación, de modo que siempre estén cubiertos la totalidad de puestos de trabajo, a pesar de las vacaciones, días de permiso, horas sindicales, bajas, etc. Se valorará especialmente la amplitud de la plantilla oferta, y su organización en orden a la correcta ejecución de los trabajos. (máximo 3 folios A4 por ambas caras y los necesarios A3 por ambas caras)). Fuente Arial 10 , interlineado sencillo</text:p>
        </text:list-item>
        <text:list-item>
          <text:p text:style-name="P97"><text:span text:style-name="T2">Dependencias del servicio (hasta 4 puntos):</text:span> Las licitadoras identificarán, en sus ofertas, las dependencias que pretendan adscribir a la prestación de los servicios durante el contrato, aportando, para cada una de ellas, una breve memoria descriptiva y planos de su implantación, donde se hagan constar las áreas destinadas a la realización de las actividades a desarrollar en las mismas. Se deberá aportar documentación acreditativa de su efectiva disponibilidad durante la vigencia del contrato. En el caso de inmuebles propiedad de terceros, se acreditará dicha disponibilidad mediante precontrato o documento equivalente que garantice su disponibilidad, al menos, por el periodo en que la contratista tenga obligación de mantener su oferta.. Se valorará, especialmente, la cercanía e idoneidad de las diferentes dependencias donde se guarden los medios materiales con las zonas de trabajo correspondientes, para evitar desplazamiento innecesarios. Se aportarán planos de situación georeferenciados en formato A3. (máximo 3 folios A4 por ambas caras y los necesarios A3 por ambas caras). Fuente Arial 10 , interlineado sencillo</text:p>
        </text:list-item>
      </text:list>
      <text:p text:style-name="P20"/>
      <text:p text:style-name="P40">En defecto de la previsión en los pliegos y memoria justificativa, y para una mejor valoración de la información presentada por las licitadores para los criterios no automáticos, el órgano de contratación, podrá solicitar, de manera razonada y con extensión a todos los licitadores, cuántas aclaraciones estime oportuno a fin de fundamentar los razonamientos en su valoración.</text:p>
      <text:p text:style-name="P20"><text:span text:style-name="T20">12.3.-</text:span><text:span text:style-name="T19"> Si, efectuada la valoración de las proposiciones, con arreglo a lo establecido en las cláusulas anteriores, </text:span><text:span text:style-name="T20">se produjese algún empate </text:span><text:span text:style-name="T19">en la puntuación final, el desempate se resolverá mediante la aplicación por orden de los siguientes criterios sociales, referidos al momento de finalizar el plazo de presentación de ofertas:</text:span></text:p>
      <text:p text:style-name="P40">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40">b.- Menor porcentaje de contratos temporales en la plantilla de cada una de las empresas.</text:p>
      <text:p text:style-name="P40">c.- Mayor porcentaje de mujeres empleadas en la plantilla de cada una de las empresas.</text:p>
      <text:p text:style-name="P40">d.- El sorteo, en caso de que la aplicación de los anteriores criterios no hubiera dado lugar a desempate.»</text:p>
      <text:p text:style-name="P20"/>
      <text:p text:style-name="P20"><text:span text:style-name="T20">&gt;VISTO </text:span><text:span text:style-name="T19">que el presupuesto base de la licitación que, como máximo, deberá soportar la Administración para el presente Servicio Público de limpieza de Espacios Públicos Del Término Municipal De Mogán por un periodo de CUATRO (4) años, asciende a la cantidad de </text:span><text:span text:style-name="T20">9</text:span><text:span text:style-name="T19">.</text:span><text:span text:style-name="T20">540.258,71</text:span><text:span text:style-name="T19"> </text:span><text:span text:style-name="T20">euros</text:span><text:span text:style-name="T19">, cantidad que incluye el importe de </text:span><text:span text:style-name="T20">624.129,08 euros </text:span><text:span text:style-name="T19">en concepto de IGIC REPERCUTIDO, que corresponde al 7% sobre la base imponible que, a su vez se calcula a partir de los costes directos incrementados en los costes indirectos propios de la estructura de la contratista, que se cifran en un 16%, en coherencia con lo establecido en el artículo 131 del Reglamento General de la Ley de Contratos de las Administraciones </text:span><text:span text:style-name="T19">Públicas, aprobado por el Real Decreto 1098/2001, de 12 de octubre (en adelante RGLCAP), y en el beneficio industrial de la contratista, que se cifra en un 6% sobre dichos costes directos. La siguiente tabla resume el cálculo del Presupuesto Base de Licitación para la totalidad de las anualidades del contrato.</text:span></text:p>
      <text:p text:style-name="P20"/>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column table:style-name="Tabla6.G"/>
        <text:soft-page-break/>
        <table:table-row>
          <table:table-cell table:style-name="Tabla6.A1" table:number-rows-spanned="2" office:value-type="string">
            <text:p text:style-name="P69">AÑO</text:p>
          </table:table-cell>
          <table:table-cell table:style-name="Tabla6.B1" office:value-type="string">
            <text:p text:style-name="P11"/>
          </table:table-cell>
          <table:table-cell table:style-name="Tabla6.B1" office:value-type="string">
            <text:p text:style-name="P11"/>
          </table:table-cell>
          <table:table-cell table:style-name="Tabla6.B1" office:value-type="string">
            <text:p text:style-name="P69">G.G (16%)</text:p>
          </table:table-cell>
          <table:table-cell table:style-name="Tabla6.E1" office:value-type="string">
            <text:p text:style-name="P69">B. I. (6%)</text:p>
          </table:table-cell>
          <table:table-cell table:style-name="Tabla6.A1" table:number-rows-spanned="2" office:value-type="string">
            <text:p text:style-name="P69">IGIC (7%)</text:p>
          </table:table-cell>
          <table:table-cell table:style-name="Tabla6.G1" table:number-rows-spanned="2" office:value-type="string">
            <text:p text:style-name="P69">TOTAL</text:p>
          </table:table-cell>
        </table:table-row>
        <table:table-row>
          <table:covered-table-cell/>
          <table:table-cell table:style-name="Tabla6.B2" table:number-columns-spanned="2" office:value-type="string">
            <text:p text:style-name="P69">Coste Directo</text:p>
          </table:table-cell>
          <table:covered-table-cell/>
          <table:table-cell table:style-name="Tabla6.B2" table:number-columns-spanned="2" office:value-type="string">
            <text:p text:style-name="P69">Coste Indirecto</text:p>
          </table:table-cell>
          <table:covered-table-cell/>
          <table:covered-table-cell/>
          <table:covered-table-cell/>
        </table:table-row>
        <table:table-row table:style-name="Tabla6.3">
          <table:table-cell table:style-name="Tabla6.A3" office:value-type="string">
            <text:p text:style-name="P69">Anualidad 1ª</text:p>
          </table:table-cell>
          <table:table-cell table:style-name="Tabla6.B3" table:number-columns-spanned="2" office:value-type="string">
            <text:p text:style-name="P70">1.737.727,25 </text:p>
          </table:table-cell>
          <table:covered-table-cell/>
          <table:table-cell table:style-name="Tabla6.B3" office:value-type="string">
            <text:p text:style-name="P70">278.036,36 </text:p>
          </table:table-cell>
          <table:table-cell table:style-name="Tabla6.E3" office:value-type="string">
            <text:p text:style-name="P70">104.263,64 </text:p>
          </table:table-cell>
          <table:table-cell table:style-name="Tabla6.B3" office:value-type="string">
            <text:p text:style-name="P70">148.401,91 </text:p>
          </table:table-cell>
          <table:table-cell table:style-name="Tabla6.G3" office:value-type="string">
            <text:p text:style-name="P70">2.268.429,16 </text:p>
          </table:table-cell>
        </table:table-row>
        <table:table-row table:style-name="Tabla6.4">
          <table:table-cell table:style-name="Tabla6.A3" office:value-type="string">
            <text:p text:style-name="P69">Anualidad 2ª</text:p>
          </table:table-cell>
          <table:table-cell table:style-name="Tabla6.B3" table:number-columns-spanned="2" office:value-type="string">
            <text:p text:style-name="P70">1.800.270,67 </text:p>
          </table:table-cell>
          <table:covered-table-cell/>
          <table:table-cell table:style-name="Tabla6.B3" office:value-type="string">
            <text:p text:style-name="P70">288.043,31 </text:p>
          </table:table-cell>
          <table:table-cell table:style-name="Tabla6.E3" office:value-type="string">
            <text:p text:style-name="P70">108.016,24 </text:p>
          </table:table-cell>
          <table:table-cell table:style-name="Tabla6.B3" office:value-type="string">
            <text:p text:style-name="P70">153.743,12 </text:p>
          </table:table-cell>
          <table:table-cell table:style-name="Tabla6.G3" office:value-type="string">
            <text:p text:style-name="P70">2.350.073,34 </text:p>
          </table:table-cell>
        </table:table-row>
        <table:table-row table:style-name="Tabla6.3">
          <table:table-cell table:style-name="Tabla6.A3" office:value-type="string">
            <text:p text:style-name="P69">Anualidad 3ª</text:p>
          </table:table-cell>
          <table:table-cell table:style-name="Tabla6.B3" table:number-columns-spanned="2" office:value-type="string">
            <text:p text:style-name="P70">1.865.287,37 </text:p>
          </table:table-cell>
          <table:covered-table-cell/>
          <table:table-cell table:style-name="Tabla6.B3" office:value-type="string">
            <text:p text:style-name="P70">298.445,98 </text:p>
          </table:table-cell>
          <table:table-cell table:style-name="Tabla6.E3" office:value-type="string">
            <text:p text:style-name="P70">111.917,24 </text:p>
          </table:table-cell>
          <table:table-cell table:style-name="Tabla6.B3" office:value-type="string">
            <text:p text:style-name="P70">159.295,54 </text:p>
          </table:table-cell>
          <table:table-cell table:style-name="Tabla6.G3" office:value-type="string">
            <text:p text:style-name="P70">2.434.946,13 </text:p>
          </table:table-cell>
        </table:table-row>
        <table:table-row table:style-name="Tabla6.3">
          <table:table-cell table:style-name="Tabla6.A3" office:value-type="string">
            <text:p text:style-name="P69">Anualidad 4ª</text:p>
          </table:table-cell>
          <table:table-cell table:style-name="Tabla6.B3" table:number-columns-spanned="2" office:value-type="string">
            <text:p text:style-name="P70">1.905.017,68 </text:p>
          </table:table-cell>
          <table:covered-table-cell/>
          <table:table-cell table:style-name="Tabla6.B3" office:value-type="string">
            <text:p text:style-name="P70">304.802,83 </text:p>
          </table:table-cell>
          <table:table-cell table:style-name="Tabla6.E3" office:value-type="string">
            <text:p text:style-name="P70">114.301,06 </text:p>
          </table:table-cell>
          <table:table-cell table:style-name="Tabla6.B3" office:value-type="string">
            <text:p text:style-name="P70">162.688,51</text:p>
          </table:table-cell>
          <table:table-cell table:style-name="Tabla6.G3" office:value-type="string">
            <text:p text:style-name="P70">2.486.810,08 </text:p>
          </table:table-cell>
        </table:table-row>
        <table:table-row table:style-name="Tabla6.3">
          <table:table-cell table:style-name="Tabla6.B3" office:value-type="string">
            <text:p text:style-name="P69">TOTAL</text:p>
          </table:table-cell>
          <table:table-cell table:style-name="Tabla6.B3" table:number-columns-spanned="2" office:value-type="string">
            <text:p text:style-name="P70">7.308.302,97 </text:p>
          </table:table-cell>
          <table:covered-table-cell/>
          <table:table-cell table:style-name="Tabla6.B3" office:value-type="string">
            <text:p text:style-name="P70">1.169.328,48 </text:p>
          </table:table-cell>
          <table:table-cell table:style-name="Tabla6.E3" office:value-type="string">
            <text:p text:style-name="P70">438.498,18 </text:p>
          </table:table-cell>
          <table:table-cell table:style-name="Tabla6.B3" office:value-type="string">
            <text:p text:style-name="P70">624.129,08 </text:p>
          </table:table-cell>
          <table:table-cell table:style-name="Tabla6.G3" office:value-type="string">
            <text:p text:style-name="P69">9.540.258,71 </text:p>
          </table:table-cell>
        </table:table-row>
        <table:table-row table:style-name="Tabla6.8">
          <table:table-cell table:style-name="Tabla6.B3" table:number-columns-spanned="3" office:value-type="string">
            <text:p text:style-name="P69">Presupuesto Base de </text:p>
            <text:p text:style-name="P69">Licitación</text:p>
          </table:table-cell>
          <table:covered-table-cell/>
          <table:covered-table-cell/>
          <table:table-cell table:style-name="Tabla6.B3" office:value-type="string">
            <text:p text:style-name="P11"/>
          </table:table-cell>
          <table:table-cell table:style-name="Tabla6.E3" office:value-type="string">
            <text:p text:style-name="P11"/>
          </table:table-cell>
          <table:table-cell table:style-name="Tabla6.G3" table:number-columns-spanned="2" office:value-type="string">
            <text:p text:style-name="P69">9.540.258,71 </text:p>
          </table:table-cell>
          <table:covered-table-cell/>
        </table:table-row>
      </table:table>
      <text:p text:style-name="P20"/>
      <text:p text:style-name="P40">Se desglosa en el Anexo V de la memoria justificativa el cálculo de los costes de prestación de los diferentes servicios que son objeto del contrato, el cálculo de dicho Presupuesto Base de Licitación en sus costes directos e indirectos, así como otros eventuales gastos calculados para su determinación. Dada la relevancia del coste de los salarios de las personas empleadas para la ejecución del contrato, se indica de forma desglosada por categoría profesional, los costes salariales estimados a partir del convenio colectivo de aplicación y los salarios declarados por la actual prestataria de los servicios y que figura como ANEJO al PPT, no siendo posible la desagregación por género de los costes salariales requerida en el citado artículo 100.2 LCSP pues no existen diferencias salariales por razón de género en el convenio colectivo de aplicación ni en las tablas salariales aplicadas, desconociéndose, asimismo, el género del personal adscrito ni el género del personal que se adscriba.</text:p>
      <text:p text:style-name="P20"/>
      <text:p text:style-name="P40">El Valor Estimado del Contrato asciende a la cantidad de <text:span text:style-name="T2">11.278.759,60</text:span> , cuyo cálculo se desglosa a continuación considerando las posibles prórrogas En el cálculo de dicha cantidad se han considerado los costes derivados de la aplicación de las normativas laborales vigentes, otros costes que se deriven de la ejecución material de los servicios, los gastos generales de estructura y el beneficio industrial (artículo 101.2 LCSP).</text:p>
      <table:table table:name="Tabla7" table:style-name="Tabla7">
        <table:table-column table:style-name="Tabla7.A"/>
        <table:table-column table:style-name="Tabla7.B"/>
        <table:table-column table:style-name="Tabla7.C"/>
        <table:table-column table:style-name="Tabla7.D"/>
        <table:table-column table:style-name="Tabla7.E"/>
        <table:table-header-rows>
          <table:table-row>
            <table:table-cell table:style-name="Tabla7.A1" table:number-rows-spanned="2" office:value-type="string">
              <text:p text:style-name="P69">AÑO</text:p>
            </table:table-cell>
            <table:table-cell table:style-name="Tabla7.B1" table:number-rows-spanned="2" office:value-type="string">
              <text:p text:style-name="P69">COSTE DIRECTO</text:p>
            </table:table-cell>
            <table:table-cell table:style-name="Tabla7.B1" office:value-type="string">
              <text:p text:style-name="P69">G.G (16 %)</text:p>
            </table:table-cell>
            <table:table-cell table:style-name="Tabla7.B1" office:value-type="string">
              <text:p text:style-name="P69">B.I (6 %)</text:p>
            </table:table-cell>
            <table:table-cell table:style-name="Tabla7.E1" table:number-rows-spanned="2" office:value-type="string">
              <text:p text:style-name="P69">TOTAL</text:p>
            </table:table-cell>
          </table:table-row>
        </table:table-header-rows>
        <table:table-row>
          <table:covered-table-cell/>
          <table:covered-table-cell/>
          <table:table-cell table:style-name="Tabla7.C2" table:number-columns-spanned="2" office:value-type="string">
            <text:p text:style-name="P69">Coste Indirecto</text:p>
          </table:table-cell>
          <table:covered-table-cell/>
          <table:covered-table-cell/>
        </table:table-row>
        <table:table-row table:style-name="Tabla7.3">
          <table:table-cell table:style-name="Tabla7.A3" office:value-type="string">
            <text:p text:style-name="P69">Anualidad 1ª</text:p>
          </table:table-cell>
          <table:table-cell table:style-name="Tabla7.B3" office:value-type="string">
            <text:p text:style-name="P70">1.737.727,25 </text:p>
          </table:table-cell>
          <table:table-cell table:style-name="Tabla7.B3" office:value-type="string">
            <text:p text:style-name="P70">278.036,36 </text:p>
          </table:table-cell>
          <table:table-cell table:style-name="Tabla7.B3" office:value-type="string">
            <text:p text:style-name="P70">104.263,64 </text:p>
          </table:table-cell>
          <table:table-cell table:style-name="Tabla7.E3" office:value-type="string">
            <text:p text:style-name="P70">2.120.027,25 </text:p>
          </table:table-cell>
        </table:table-row>
        <text:soft-page-break/>
        <table:table-row table:style-name="Tabla7.3">
          <table:table-cell table:style-name="Tabla7.A4" office:value-type="string">
            <text:p text:style-name="P69">Anualidad 2ª</text:p>
          </table:table-cell>
          <table:table-cell table:style-name="Tabla7.B3" office:value-type="string">
            <text:p text:style-name="P70">1.800.270,67 </text:p>
          </table:table-cell>
          <table:table-cell table:style-name="Tabla7.B3" office:value-type="string">
            <text:p text:style-name="P70">288.043,31 </text:p>
          </table:table-cell>
          <table:table-cell table:style-name="Tabla7.B3" office:value-type="string">
            <text:p text:style-name="P70">108.016,24 </text:p>
          </table:table-cell>
          <table:table-cell table:style-name="Tabla7.E3" office:value-type="string">
            <text:p text:style-name="P70">2.196.330,22 </text:p>
          </table:table-cell>
        </table:table-row>
        <table:table-row table:style-name="Tabla7.5">
          <table:table-cell table:style-name="Tabla7.A4" office:value-type="string">
            <text:p text:style-name="P69">Anualidad 3ª</text:p>
          </table:table-cell>
          <table:table-cell table:style-name="Tabla7.B3" office:value-type="string">
            <text:p text:style-name="P70">1.865.287,37 </text:p>
          </table:table-cell>
          <table:table-cell table:style-name="Tabla7.B3" office:value-type="string">
            <text:p text:style-name="P70">298.445,98 </text:p>
          </table:table-cell>
          <table:table-cell table:style-name="Tabla7.B3" office:value-type="string">
            <text:p text:style-name="P70">111.917,24 </text:p>
          </table:table-cell>
          <table:table-cell table:style-name="Tabla7.E3" office:value-type="string">
            <text:p text:style-name="P70">2.275.650,59 </text:p>
          </table:table-cell>
        </table:table-row>
        <table:table-row table:style-name="Tabla7.5">
          <table:table-cell table:style-name="Tabla7.A4" office:value-type="string">
            <text:p text:style-name="P69">Anualidad 4ª</text:p>
          </table:table-cell>
          <table:table-cell table:style-name="Tabla7.B3" office:value-type="string">
            <text:p text:style-name="P70">1.905.017,68 </text:p>
          </table:table-cell>
          <table:table-cell table:style-name="Tabla7.B3" office:value-type="string">
            <text:p text:style-name="P70">304.802,83 </text:p>
          </table:table-cell>
          <table:table-cell table:style-name="Tabla7.B3" office:value-type="string">
            <text:p text:style-name="P70">114.301,06 </text:p>
          </table:table-cell>
          <table:table-cell table:style-name="Tabla7.E3" office:value-type="string">
            <text:p text:style-name="P70">2.324.121,57 </text:p>
          </table:table-cell>
        </table:table-row>
        <table:table-row table:style-name="Tabla7.3">
          <table:table-cell table:style-name="Tabla7.A4" office:value-type="string">
            <text:p text:style-name="P69">Prórroga</text:p>
          </table:table-cell>
          <table:table-cell table:style-name="Tabla7.B3" office:value-type="string">
            <text:p text:style-name="P70">1.936.581,94 </text:p>
          </table:table-cell>
          <table:table-cell table:style-name="Tabla7.B3" office:value-type="string">
            <text:p text:style-name="P70">309.853,11 </text:p>
          </table:table-cell>
          <table:table-cell table:style-name="Tabla7.B3" office:value-type="string">
            <text:p text:style-name="P70">116.194,92 </text:p>
          </table:table-cell>
          <table:table-cell table:style-name="Tabla7.E3" office:value-type="string">
            <text:p text:style-name="P70">2.362.629,97 </text:p>
          </table:table-cell>
        </table:table-row>
        <table:table-row table:style-name="Tabla7.3">
          <table:table-cell table:style-name="Tabla7.B3" office:value-type="string">
            <text:p text:style-name="P69">TOTAL</text:p>
          </table:table-cell>
          <table:table-cell table:style-name="Tabla7.B3" office:value-type="string">
            <text:p text:style-name="P70">9.244.844,91 </text:p>
          </table:table-cell>
          <table:table-cell table:style-name="Tabla7.B3" office:value-type="string">
            <text:p text:style-name="P70">1.479.181,59 </text:p>
          </table:table-cell>
          <table:table-cell table:style-name="Tabla7.B3" office:value-type="string">
            <text:p text:style-name="P70">554.693,10</text:p>
          </table:table-cell>
          <table:table-cell table:style-name="Tabla7.E3" office:value-type="string">
            <text:p text:style-name="P70">11.278.759,60 </text:p>
          </table:table-cell>
        </table:table-row>
        <table:table-row table:style-name="Tabla7.9">
          <table:table-cell table:style-name="Tabla7.B3" table:number-columns-spanned="2" office:value-type="string">
            <text:p text:style-name="P69">VALOR ESTIMADO DEL CONTRATO</text:p>
          </table:table-cell>
          <table:covered-table-cell/>
          <table:table-cell table:style-name="Tabla7.B3" office:value-type="string">
            <text:p text:style-name="P11"/>
          </table:table-cell>
          <table:table-cell table:style-name="Tabla7.E3" table:number-columns-spanned="2" office:value-type="string">
            <text:p text:style-name="P69">11.278.759,60 </text:p>
          </table:table-cell>
          <table:covered-table-cell/>
        </table:table-row>
        <table:table-row table:style-name="Tabla7.9">
          <table:table-cell table:style-name="Tabla7.B3" table:number-columns-spanned="2" office:value-type="string">
            <text:p text:style-name="P69">VALOR ANUAL MEDIO DEL CONTRATO</text:p>
          </table:table-cell>
          <table:covered-table-cell/>
          <table:table-cell table:style-name="Tabla7.B3" office:value-type="string">
            <text:p text:style-name="P11"/>
          </table:table-cell>
          <table:table-cell table:style-name="Tabla7.E3" table:number-columns-spanned="2" office:value-type="string">
            <text:p text:style-name="P69">2.255.751,92 </text:p>
          </table:table-cell>
          <table:covered-table-cell/>
        </table:table-row>
      </table:table>
      <text:p text:style-name="P20"><text:span text:style-name="T20">&gt;VISTO </text:span><text:span text:style-name="T19">que el contrato tendrá una duración de CUATRO (4) AÑOS. El acta de inicio del servicio se deberá rubricar en un plazo máximo de diez días después de formalizado el contrato. El inicio de la ejecución del servicio prevista será el día 02 de enero de 2025, o bien aquella fecha que se establezca en el acta de inicio del servicio, la fecha de inicio de la prestación dará comienzo al cómputo del plazo de la duración del contrato.</text:span></text:p>
      <text:p text:style-name="P20"/>
      <text:p text:style-name="P40">Dicho plazo de duración podrá ser prorrogado, de conformidad con lo establecido en el artículo 29 de la LCSP, por UNA (1) anualidad adicional hasta alcanzar el contrato una duración máxima de CINCO (5) años, incluida la prórroga.</text:p>
      <text:p text:style-name="P20"/>
      <text:p text:style-name="P40">Con relación a las prórrogas y los preavisos se atenderán a lo recogido en el artículo 29.2 de la LCSP.</text:p>
      <text:p text:style-name="P20"/>
      <text:p text:style-name="P40">Para el inicio del contrato se estará a lo establecido en el Pliego de Prescripciones Técnicas.</text:p>
      <text:p text:style-name="P20"/>
      <text:p text:style-name="P20"><text:span text:style-name="T20">&gt;VISTO </text:span><text:span text:style-name="T19">que existe el crédito presupuestario preciso para atender a las obligaciones económicas que se deriven de la contratación, con cargo a la partida presupuestaria 163 22700, denominada LIMPIEZA VIARIA; Trabajos de limpieza y aseo, conforme al certificado de compromiso de gasto para ejercicios futuros (2025, 2026, 2027 y 2028) por importe de 9.540.258,71 euros, n.º de operación 220249000068, de fecha 28 de mayo de 2024.</text:span></text:p>
      <text:p text:style-name="P20"/>
      <text:p text:style-name="P40">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20"/>
      <text:p text:style-name="P4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20"/>
      <text:p text:style-name="P20"><text:soft-page-break/><text:span text:style-name="T20">&gt;VISTO </text:span><text:span text:style-name="T19">que con fecha 9 de octubre de 2024, se ha emitido por el Área de Contratación Informe de </text:span><text:span text:style-name="T20">justificación de elección de procedimiento y de criterios de adjudicación</text:span><text:span text:style-name="T19">, que consta en el expediente.</text:span><text:span text:style-name="T41"> </text:span></text:p>
      <text:p text:style-name="P40">Evaluados los informes preceptivos, tal como obran en el expediente, de conformidad con lo establecido en el artículo 116.4 de la LCSP.</text:p>
      <text:p text:style-name="P40"><text:span text:style-name="T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3379942590854429690" text:style-name="L8">
        <text:list-item>
          <text:p text:style-name="P98"><text:span text:style-name="T2">El Pliego de Prescripciones Técnicas y Pliego de Cláusulas Administrativas Particulares,</text:span> con el contenido establecido en el artículo 122 y 124 de la LCSP.</text:p>
        </text:list-item>
        <text:list-item>
          <text:p text:style-name="P98"><text:span text:style-name="T2">Informe de justificación de elección del procedimiento y criterios de adjudicación del contrato</text:span>, de D. Alberto Álamo Perera, Letrado del Iltre. Ayuntamiento de Mogán, de fecha 9 de octubre de 2024.</text:p>
        </text:list-item>
        <text:list-item>
          <text:p text:style-name="P98">Consta en el expediente crédito presupuestario preciso para atender a las obligaciones económicas que se deriven de la contratación, con cargo a la partida presupuestaria 163 22700, denominada LIMPIEZA VIARIA; Trabajos de limpieza y aseo, conforme al certificado de compromiso de gasto para ejercicios futuros (2025, 2026, 2027 y 2028) por importe de 9.540.258,71 euros, n.º de operación 220249000068, de fecha 28 de mayo de 2024.</text:p>
        </text:list-item>
        <text:list-item>
          <text:p text:style-name="P98"><text:span text:style-name="T2">El informe FAVORABLE emitido por el Sr. Secretario General Accidental</text:span> de este Ayuntamiento de fecha 9 de octubre de 2024, en cumplimiento de lo dispuesto en el apartado 8 de la Disposición Adicional tercera de la LCSP.</text:p>
        </text:list-item>
      </text:list>
      <text:p text:style-name="P40"><text:span text:style-name="T2">&gt;VISTO el informe-propuesta emitido por la</text:span> <text:span text:style-name="T2">Jefa del Servicio de Contratación</text:span> de este Ayuntamiento, de fecha 9 de octubre de 2024, que consta en el expediente, en los mismos términos que el presente.</text:p>
      <text:p text:style-name="P20"/>
      <text:p text:style-name="P58"><text:span text:style-name="T20">&gt;VISTO </text:span><text:span text:style-name="T19">Informe favorable de la Intervención municipal de fecha 22 de octubre de 2024.</text:span></text:p>
      <text:p text:style-name="P20"/>
      <text:p text:style-name="P40"><text:span text:style-name="T2">&gt;CONSIDERANDO</text:span>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p>
      <text:p text:style-name="P43">Por todo ello, PROPONGO tras fiscalización, a la Junta de Gobierno Local:</text:p>
      <text:p text:style-name="P40"><text:span text:style-name="T2">PRIMERO.-</text:span> Aprobar la tramitación ordinaria del procedimiento de adjudicación del contrato del <text:span text:style-name="T2">«SERVICIO PÚBLICO DE LIMPIEZA VIARIA Y ESPACIOS PÚBLICOS DEL TÉRMINO MUNICIPAL DE MOGÁN»</text:span> <text:span text:style-name="T2">Expte: 13462/2023.</text:span></text:p>
      <text:p text:style-name="P20"><text:span text:style-name="T20">SEGUNDO.- </text:span><text:span text:style-name="T19">Aprobar el Pliego de Prescripciones Técnicas y el Pliego de Cláusulas Administrativas Particulares, tramitado mediante procedimiento abierto, tramitación ordinaria y sujeto a regulación armonizada, que han de regir la adjudicación del contrato del </text:span><text:span text:style-name="T20">«SERVICIO PÚBLICO DE LIMPIEZA VIARIA Y ESPACIOS PÚBLICOS DEL TÉRMINO MUNICIPAL DE MOGÁN»</text:span><text:span text:style-name="T19"> </text:span><text:span text:style-name="T20">Expte: 13462/2023, </text:span><text:span text:style-name="T19">conforme a los criterios de adjudicación propuestos por el Técnico municipal.</text:span></text:p>
      <text:p text:style-name="P20"><text:span text:style-name="T20">TERCERO.-</text:span><text:span text:style-name="T19"> Aprobar el expediente de contratación, con un presupuesto base de licitación, que incluye el Impuesto General Indirecto Canario (IGIC), por una cantidad de 8.334 .497,00 euros, sin división en lotes</text:span><text:span text:style-name="T20">; </text:span><text:span text:style-name="T19">financiándose con cargo a la partida presupuestaria 163 22700, denominada LIMPIEZA VIARIA; Trabajos de limpieza y aseo, conforme al certificado de compromiso de gasto para ejercicios futuros </text:span><text:span text:style-name="T19">(2025, 2026, 2027 y 2028) por importe de 9.540.258,71 euros, n.º de operación 220249000068, de fecha 28 de mayo de 2024.</text:span></text:p>
      <text:p text:style-name="P40"><text:soft-page-break/>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20"/>
      <text:p text:style-name="P4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text:p>
      <text:p text:style-name="P20"><text:span text:style-name="T19">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20">.</text:span></text:p>
      <text:p text:style-name="P55"><text:span text:style-name="T20">CUARTO.-</text:span><text:span text:style-name="T19">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así como publicar el anuncio de licitación en el Diario Oficial de la Unión Europea.</text:span></text:p>
      <text:p text:style-name="P40">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40"><text:span text:style-name="T2">QUINTO.- </text:span>Facultar a la Alcaldía-Presidencia para la suscripción de los contratos administrativos y/o públicos.</text:p>
      <text:p text:style-name="P40"><text:span text:style-name="T2">SEXTO.- </text:span>Dar traslado del acuerdo adoptado a Dña. María Cecilia Santana Díaz (Coordinadora de Área de Medio Ambiente, Servicios Públicos, Obras Públicas y Embellecimiento), a la Unidad Administrativa de Servicios Públicos y a la Intervención de este Ayuntamiento.”</text:p>
      <text:p text:style-name="P38"><text:tab/>Considerando que la adopción de este acuerdo es competencia de la Junta de Gobierno Local, en virtud de las delegaciones de competencia acordadas en el Pleno celebrado en sesión ordinaria el día 7 de julio de 2023.</text:p>
      <text:p text:style-name="P18"><text:span text:style-name="Strong_20_Emphasis"><text:span text:style-name="T31"><text:tab/>La Junta de Gobierno Local, acuerda aprobar la propuesta emitida en los términos que se recogen precedentemente.</text:span></text:span></text:p>
      <text:p text:style-name="P78"><text:span text:style-name="Strong_20_Emphasis"><text:span text:style-name="T7"/></text:span></text:p>
      <text:p text:style-name="P78"><text:span text:style-name="Strong_20_Emphasis"><text:span text:style-name="T7"/></text:span></text:p>
      <text:p text:style-name="P78"><text:span text:style-name="Strong_20_Emphasis"><text:span text:style-name="T5"/></text:span></text:p>
      <text:p text:style-name="P78"><text:span text:style-name="Strong_20_Emphasis"><text:span text:style-name="T6"><text:tab/></text:span></text:span><text:span text:style-name="Strong_20_Emphasis"><text:span text:style-name="T5">6. Expte.: 8083/2024. Propuesta considerar propuesto como adjudicatario del Servicio de Mantenimiento y Conservación de Jardines, Espacios Libres Bajo Riego y Zonas Verdes en el Término Municipal de Mogán, a la entidad FCC MEDIO AMBIENTE, S.A.U.</text:span></text:span></text:p>
      <text:p text:style-name="P78"><text:span text:style-name="Strong_20_Emphasis"><text:span text:style-name="T7"/></text:span></text:p>
      <text:p text:style-name="P54"><text:span text:style-name="T25"><text:tab/></text:span><text:span text:style-name="T33">“Consuelo Diaz León, Concejala Delegada en materia de Patrimonio Cultural, Archivo, Contratación y Estadística, de acuerdo con el Decreto n.º 3349/2023 de 19 de junio,, visto el expediente de contratación denominado </text:span><text:span text:style-name="T32">«SERVICIO DE MANTENIMIENTO Y CONSERVACIÓN DE JARDINES, ESPACIOS LIBRES BAJO RIEGO Y ZONAS VERDES EN EL TÉRMINO MUNICIPAL DE MOGÁN»</text:span><text:span text:style-name="T33"> </text:span><text:span text:style-name="T32">Expte:8083/2024, </text:span><text:span text:style-name="T33">mediante procedimiento abierto, tramitación ordinaria y sujeto a regulación armonizada, y, </text:span></text:p>
      <text:p text:style-name="P20"><text:span text:style-name="T20">&gt;VISTO </text:span><text:span text:style-name="T19">que el acuerdo de la Junta de Gobierno Local de este Ilustre Ayuntamiento, en sesión celebrada en fecha 21 de mayo de 2024, vista la propuesta de D. VICTOR GUTIERREZ NAVARRO, Concejal Delegado en Materia de Jardines, Tráfico y Transporte, Alumbrado y Pesca del Iltre. Ayuntamiento de Mogán, acuerda, entre otras cuestiones, declarar la necesidad e idoneidad de la contratación del </text:span><text:span text:style-name="T20">Servicio de Mantenimiento y Conservación de jardines, Espacios Libres Bajo Riego y Zonas Verdes en el término municipal de Mogán</text:span><text:span text:style-name="T19">, así como iniciar el expediente para la adjudicación del mismo.</text:span></text:p>
      <text:p text:style-name="P55"><text:span text:style-name="T20">&gt;VISTO </text:span><text:span text:style-name="T19">que </text:span><text:span text:style-name="T20">La necesidad e idoneidad del contrato </text:span><text:span text:style-name="T19">se justifica en el expediente, en virtud de la propuesta emitida por parte de D. Juan Ramón Ramírez Rodríguez, funcionario adscrito de Área de Medio ambiente, Servicios Públicos, Obras Públicas y Embellecimiento, tal y como se determina en el artículo 116.1, en relación con el 28 de la LCSP.</text:span></text:p>
      <text:p text:style-name="P20"><text:span text:style-name="T20">&gt;VISTO </text:span><text:span text:style-name="T19">que Se emite, en fecha 7 de junio de 2024, Memoria Justificativa por D. Juan Ramón Ramírez Rodríguez, funcionario adscrito de Área de Medio ambiente, Servicios Públicos, Obras Públicas y </text:span><text:span text:style-name="T19">Embellecimiento, que consta en el expediente, donde establece, entre otras cuestiones, que el objeto del contrato será la realización de los servicios de mantenimiento y conservación de los Jardines, Espacios </text:span><text:soft-page-break/><text:span text:style-name="T19">Libres Bajo Riego y Zonas Verdes en el Término Municipal de Mogán, de conformidad con el presente pliego y el de prescripciones técnicas.</text:span></text:p>
      <text:p text:style-name="P36"><text:span text:style-name="T2">&gt;VISTO </text:span>que <text:span text:style-name="T2">La insuficiencia de medios </text:span>en el servicio se justifica en el expediente, en virtud del informe emitido, en fecha 7 de junio de 2024, por D. Juan Ramón Ramírez Rodríguez, funcionario adscrito de Área de Medio ambiente, Servicios Públicos, Obras Públicas y Embellecimiento, que consta en el expediente.</text:p>
      <text:p text:style-name="P36"><text:span text:style-name="T2">&gt;VISTO </text:span>que <text:span text:style-name="T2">La no división en lotes</text:span> se justifica en el expediente, en virtud del informe emitido, en fecha 7 de junio de 2024, por D. Juan Ramón Ramírez Rodríguez, funcionario adscrito de Área de Medio ambiente, Servicios Públicos, Obras Públicas y Embellecimiento, que consta en el expediente.</text:p>
      <text:p text:style-name="P57"><text:span text:style-name="T20">&gt;VISTO </text:span><text:span text:style-name="T19">que El Pliego de Prescripciones Técnicas, así como los criterios que se tendrán en consideración para adjudicar el contrato y los criterios de solvencia técnica o profesional, y económica y financiera, han sido redactados por D. Juan Ramón Ramírez Rodríguez, funcionario adscrito de Área de Medio ambiente, Servicios Públicos, Obras Públicas y Embellecimiento. Posteriormente la Unidad Administrativa de Contratación ha redactado el Pliego de cláusulas administrativas particulares, determinándose que se tramite un expediente ordinario de </text:span><text:span text:style-name="T20">un contrato de servicio </text:span><text:span text:style-name="T19">cuya adjudicación se propone por </text:span><text:span text:style-name="T20">procedimiento abierto, tramitación ordinaria y sujeto a regulación armonizada</text:span><text:span text:style-name="T19">, estableciéndose los siguientes criterios de adjudicación:</text:span></text:p>
      <text:p text:style-name="P20"><text:span text:style-name="T19">«</text:span><text:span text:style-name="T20">12.-</text:span><text:span text:style-name="T19"> El contrato se adjudicará a la proposición que oferte la mejor relación calidad-precio en la ejecución del contrato, mediante la aplicación de los siguientes criterios de adjudicación:</text:span></text:p>
      <text:h text:style-name="P86" text:outline-level="6">CRITERIOS EVALUABLES DE FORMA AUTOMÁTICA (HASTA 64 PUNTOS)</text:h>
      <text:p text:style-name="P79"><text:span text:style-name="T19">a) Oferta económica para la realización del contrato. ..21 puntos</text:span> </text:p>
      <text:p text:style-name="P79"><text:span text:style-name="T19">b) Mejoras en la prestación del servicio...36 puntos</text:span> </text:p>
      <text:p text:style-name="P79"><text:span text:style-name="T19">c) Buenas Prácticas Medioambientales.2 puntos</text:span> </text:p>
      <text:p text:style-name="P77"><text:span text:style-name="T19">d) Oferta Porcentual a los precios unitarios por valoración de obra .5 puntos</text:span> </text:p>
      <text:h text:style-name="P84" text:outline-level="5">CRITERIOS CUYA CUANTIFICACIÓN DEPENDE DE UN JUICIO DE VALOR (HASTA 36 PUNTOS)</text:h>
      <text:p text:style-name="P79"><text:span text:style-name="T19">a) Mejoras orientadas a programas de recuperación o regeneración de las zonas más degradadas, especificando de manera precisa los tipos, zonas de actuación y los plazos de ejecución........18 puntos</text:span> </text:p>
      <text:p text:style-name="P79"><text:span text:style-name="T19">b) Plan anual del personal adscrito al servicio ...7 puntos</text:span> </text:p>
      <text:p text:style-name="P79"><text:span text:style-name="T19">c) Plan de mantenimiento de la red de riego y gestión eficiente del agua...7 puntos</text:span> </text:p>
      <text:p text:style-name="P77"><text:span text:style-name="T19">d) Plan de triturado de restos leñosos y colaboración en la producción de compost.4 puntos</text:span> </text:p>
      <text:h text:style-name="P87" text:outline-level="6"><text:span text:style-name="T20">12.1.- </text:span><text:span text:style-name="T28">CRITERIOS EVALUABLES DE FORMA AUTOMÁTICA</text:span></text:h>
      <text:p text:style-name="P33">12.1.1.- Oferta económica para la realización del contrato (hasta 21 Puntos)</text:p>
      <text:p text:style-name="P40">Mediante este criterio se valorará el menor precio de ejecución del contrato. Para ello, las empresas licitadoras ofertarán el precio al que se comprometen a realizar el contrato a través de un porcentaje único de bajada a aplicar al Presupuesto Base de Licitación una vez descontado el coste de los trabajos por valoración de obra, el cual no podrá superarse.</text:p>
      <text:p text:style-name="P20"><text:span text:style-name="T29">TODA OFERTA QUE SUPERE LOS 8.134.496,96</text:span><text:span text:style-name="T28"> </text:span><text:span text:style-name="T29">EUROS SERÁ RECHAZADA</text:span></text:p>
      <text:p text:style-name="P20"><text:span text:style-name="T29">TODA OFERTA QUE SUPERE EL 10% DE BAJADA RESPECTO DEL</text:span><text:span text:style-name="T28"> </text:span><text:span text:style-name="T29">PRECIO BASE DE LIQUIDACIÓN SERÁ RECHAZADA</text:span></text:p>
      <text:p text:style-name="P36">A los efectos de valoración de este criterio, las licitadoras presentarán el correspondiente MODELO DE OFERTA ECONÓMICA recogido en el ANEXO II a) al presente pliego.</text:p>
      <text:p text:style-name="P36"><text:soft-page-break/>Se puntuarán las proposiciones económicas de las licitadoras con un máximo de veintiún (21) puntos, otorgando la puntuación máxima de 21 puntos a la mejor y el resto se puntuarán según la siguiente fórmula:</text:p>
      <text:p text:style-name="P37">P<text:span text:style-name="T40">i=</text:span> P<text:span text:style-name="T40">max</text:span><text:span text:style-name="T42"> </text:span><text:span text:style-name="T43">.</text:span><text:span text:style-name="T40"> </text:span>(1- k<text:span text:style-name="T42">Bi</text:span>)</text:p>
      <text:p text:style-name="P35">Donde:</text:p>
      <text:p text:style-name="P35">P<text:span text:style-name="T40">i</text:span>: Puntuación obtenida por la licitadora i (nº decimales máximo 2, redondeando al menor).</text:p>
      <text:p text:style-name="P35">P<text:span text:style-name="T40">max</text:span>: Puntuación máxima otorgada en este criterio. En este caso, 21 puntos.</text:p>
      <text:p text:style-name="P35">B<text:span text:style-name="T40">i</text:span> : Baja, expresada en tanto por ciento, oferta por la licitadora i respecto del Presupuesto Base de Licitación (nº decimales máximo 2, redondeando al menor).</text:p>
      <text:p text:style-name="P35">K : Factor de ponderación, cuyo valor es de 0,7.</text:p>
      <text:p text:style-name="P36">La elección de la fórmula se fundamenta en su capacidad de otorgar la mayor puntuación a la mejor oferta y cero puntos a las licitadoras que no mejoren el Presupuesto Base de Licitación, impidiendo que se desvirtúe la ponderación entre los criterios cualitativos (79 puntos) y económicos (21 puntos).</text:p>
      <text:p text:style-name="P40">El órgano de contratación podrá estimar, por sí, o a propuesta de la mesa de contratación, que algunas de las proposiciones presentadas son anormales o desproporcionadas respecto de este criterio cuando su valor así se considere como resultado de aplicar el procedimiento previsto en el artículo 85 RGLCAP. En tal caso, se estará a lo dispuesto el artículo 149 LCSP.</text:p>
      <text:p text:style-name="P36"><text:span text:style-name="T2">12.1.2.- Mejoras para la prestación del servicio (hasta 36</text:span> <text:span text:style-name="T2">puntos)</text:span></text:p>
      <text:p text:style-name="P40">Se busca con estos criterios mejorar la prestación del servicio cubriendo necesidades adicionales sin que suponga un coste añadido al precio del contrato y mejorando la eficiencia del mismo, permitiendo conocer, además, la opinión de la ciudadanía en relación al mentado servicio.</text:p>
      <text:p text:style-name="P40">Mediante este criterio se valorará el compromiso de incorporar mejoras a la prestación de los servicios, incluyendo la incorporación de medios materiales, así como mejoras en las prestaciones objeto del contrato, justificándose este criterio mediante la presentación del MODELO DE PROPOSICIÓN DE OTROS CRITERIOS EVALUABLES MEDIANTE CIFRAS O PORCENTAJES recogido en el ANEXO II b) al presente documento. La puntuación se atribuirá de la siguiente forma:</text:p>
      <text:list xml:id="list4887048769466704697" text:style-name="L9">
        <text:list-item>
          <text:p text:style-name="P101">Adscripción al servicio de dos vehículos tipo Renault Kangoo o similar para uso de la inspección municipal, estos vehículos estarán en posesión del Ayuntamiento de Mogán durante toda la ejecución del contrato: <text:span text:style-name="T2">12 puntos.</text:span></text:p>
          <text:p text:style-name="P101">Adicionalmente con este criterio se busca que la administración disponga de los medios adecuados para realizar una fiscalización que permita comprobar el efectivo cumplimiento de la ejecución del servicio.</text:p>
        </text:list-item>
        <text:list-item>
          <text:p text:style-name="P101">La contratación de un trabajador con capacitación para conducir vehículos articulados y remolque con peso superior a 750 kg, durante la ejecución del contrato.<text:span text:style-name="T2">15 puntos.</text:span></text:p>
        </text:list-item>
      </text:list>
      <text:p text:style-name="P45">Adicionalmente con este criterio se busca completar la plantilla con personal especializado que permita ejecutar el contrato de manera óptima utilizando medios materiales que requieren una especial titulación para su manejo.</text:p>
      <text:list xml:id="list1329869925338369648" text:style-name="L10">
        <text:list-item>
          <text:p text:style-name="P102">El alquiler durante al menos tres meses al año de una Oruga tipo araña con un alcance mínimo de </text:p>
        </text:list-item>
      </text:list>
      <text:p text:style-name="P45">33 metros para zonas de difícil acceso.<text:span text:style-name="T2">7 puntos</text:span></text:p>
      <text:p text:style-name="P45">Adicionalmente con este criterio se busca mejorar la prestación del servicio utilizando medios especiales que sólo son necesarios en momentos puntuales de la ejecución del mismo.</text:p>
      <text:list xml:id="list9022577669705894388" text:style-name="L11">
        <text:list-item>
          <text:p text:style-name="P103">Elaboración de un programa de encuestas telefónicas para conocer el nivel de satisfacción de la ciudadanía con los servicios prestados; A través de este programa, se 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 al Ayuntamiento de Mogán. En dichas encuestas se preguntará, al menos, sobre la calidad del mantenimiento de los jardines y de las mejoras realizadas<text:span text:style-name="T2">. 2 puntos</text:span></text:p>
        </text:list-item>
      </text:list>
      <text:p text:style-name="P20"/>
      <text:p text:style-name="P45">Adicionalmente con este criterio se busca conocer la opinión de los ciudadanos en relación a la ejecución del servicio para, entre todos, conseguir una prestación óptima del servicio. </text:p>
      <text:p text:style-name="P20"><text:soft-page-break/></text:p>
      <text:p text:style-name="P36"><text:span text:style-name="T2">12.1.3.- Buenas practicas medioambientales (hasta 2</text:span> <text:span text:style-name="T2">puntos)</text:span></text:p>
      <text:p text:style-name="P20"/>
      <text:p text:style-name="P40">Mediante este criterio se valorará la adopción de medidas de protección y buenas prácticas medioambientales, al considerarse que las mismas contribuyen a proteger el medioambiente de manera sostenible y mejoran la responsabilidad social corporativa.</text:p>
      <text:p text:style-name="P36">Este criterio se justificará por parte de las licitadoras con la presentación del correspondiente modelo de MODELO DE PROPOSICIÓN DE OTROS CRITERIOS EVALUABLES MEDIANTE CIFRAS O PORCENTAJES recogido en el ANEXO II b) al presente documento, atribuyéndose la puntuación otorgada a este criterio de la siguiente forma:</text:p>
      <text:list xml:id="list7333320302410810387" text:style-name="L12">
        <text:list-item>
          <text:p text:style-name="P104">Compromiso de realizar un curso de conducción eficiente para el personal del servicio que utilice vehículos, que permitan reducir el consumo energético y las emisiones de Gases de Efecto Invernadero: <text:span text:style-name="T2">0,5 puntos</text:span></text:p>
        </text:list-item>
        <text:list-item>
          <text:p text:style-name="P104">Compromiso de <text:span text:style-name="T2">NO</text:span> utilizar bolsas de plástico para la recogida o retirada de restos de poda , utilizando para dicha actividad sacas reutilizables.<text:span text:style-name="T2">1,5 puntos</text:span></text:p>
        </text:list-item>
      </text:list>
      <text:p text:style-name="P20"/>
      <text:p text:style-name="P34">12.1.4.- Oferta Porcentual a los precios unitarios por valoración de obra (hasta 5 puntos)</text:p>
      <text:p text:style-name="P36">Se establece este criterio por resultar más ventajoso económicamente para el interés municipal al objeto de reducir los costes en la mejoras a realizar en las zonas ajardinadas.</text:p>
      <text:p text:style-name="P44">Se considera una partida de gasto máximo de 38.302,44 . </text:p>
      <text:p text:style-name="P20"/>
      <text:p text:style-name="P36">Dicho criterio se justificará con la presentación del correspondiente MODELO DE PROPOSICIÓN DE OTROS CRITERIOS EVALUABLES MEDIANTE CIFRAS O PORCENTAJES recogido en el ANEXO II b)</text:p>
      <text:p text:style-name="P20"/>
      <text:p text:style-name="P28"><text:span text:style-name="T33">Se valorará asignándose la máxima puntuación (5 puntos) a la baja porcentual máxima de las operaciones contempladas en la web de paisajismo (</text:span><text:a xlink:type="simple" xlink:href="https://www.basepaisajismo.com/Paisajismo_WEB/" text:style-name="Internet_20_link" text:visited-style-name="Visited_20_Internet_20_Link"><text:span text:style-name="T51">https://www.basepaisajismo.com/Paisajismo_WEB/</text:span></text:a><text:span text:style-name="T33">) que se lleven a cabo de forma totalmente independiente de las actividades habituales de conservación y mantenimiento de los jardines, espacios libres bajo riego y zonas verdes públicas por la modalidad de precio fijo. según la siguiente fórmula:</text:span></text:p>
      <text:p text:style-name="P19"/>
      <text:p text:style-name="P37">P= (Pm* O) /mo</text:p>
      <text:p text:style-name="P35">Siendo:</text:p>
      <text:p text:style-name="P35">P = puntuación de la oferta</text:p>
      <text:p text:style-name="P35">Pm = Puntuación máxima</text:p>
      <text:p text:style-name="P35">Mo = Valor cuantitativo de la mejor oferta económicamente</text:p>
      <text:p text:style-name="P35">O= Valor cuantitativo de la oferta que se valora</text:p>
      <text:p text:style-name="P35">El gasto máximo a realizar anualmente será de 38.302,44 euros.</text:p>
      <text:p text:style-name="P36">El órgano de contratación podrá estimar, por sí, o a propuesta de la mesa de contratación, que algunas de las proposiciones presentadas son anormales o desproporcionadas respecto de este criterio cuando su valor así se considere como resultado de aplicar el procedimiento previsto en el artículo 85 RGLCAP. En tal caso, se estará a lo dispuesto el artículo 149 LCSP. <text:span text:style-name="T15">En el caso que la baja desproporcionada no sea justificada en tiempo y forma, se valorará este criterio con 0 puntos, lo mismo ocurrirá en el caso que el órgano de contratación la considere injustificada.</text:span></text:p>
      <text:p text:style-name="P19"><text:soft-page-break/></text:p>
      <text:h text:style-name="P85" text:outline-level="5"><text:span text:style-name="T19">12.2.- </text:span><text:span text:style-name="T28">CRITERIOS CUYA CUANTIFICACIÓN DEPENDE DE UN JUICIO DE VALOR</text:span></text:h>
      <text:p text:style-name="P36">Criterios cuya cuantificación depende de un juicio de valor (hasta 36 puntos)</text:p>
      <text:list xml:id="list5125337400798831198" text:style-name="L13">
        <text:list-item>
          <text:p text:style-name="P106">Mejoras orientadas a programas de recuperación o regeneración de las zonas más degradadas, especificando de manera precisa los tipos, zonas de actuación y los plazos de ejecución. (hasta 18 puntos)</text:p>
          <text:p text:style-name="P105">Se valorará la elección de la zonas degradadas a regenerar, el resultado de las actuaciones, el plazo de ejecución y la especial dificultad de los trabajos a realizar. Será necesario la presentación de una memoria técnica de los mismos. (máximo 30 folios A4 y los necesarios A3 por ambas caras)</text:p>
          <text:p text:style-name="P105">Se incorpora este criterio para mejorar ciertas zonas del municipio que presentan un peor estado de conservación sin que ello suponga un desembolso económico para la Administración mejorando la eficiencia del contrato.</text:p>
        </text:list-item>
        <text:list-item>
          <text:p text:style-name="P89"><text:span text:style-name="T20">Plan anual de personal adscrito al servicio (hasta 7 puntos)</text:span> </text:p>
          <text:p text:style-name="P105">En este plan se recogerá la distribución del personal adscrito al servicio para la optimización de las distintas tareas a ejecutar. Se describirán los criterios empleados para dicha distribución y los objetivos que se persiguen, se incluirán los cálculos que permitan conocer los métodos empleados para organizar la distribución y comprobar que ésta se adecúa a lo solicitado en el PPT en relación a la plantilla adscrita al servicio.(máximo 20 folios A4 y los necesarios A3 por ambas caras).</text:p>
          <text:p text:style-name="P105">Se implementa este criterio para facilitar la fiscalización por parte de la Administración de la distribución de los recurso humanos de forma eficiente.</text:p>
        </text:list-item>
        <text:list-item>
          <text:p text:style-name="P100">Plan de mantenimiento de la red de riego y gestión eficiente del agua (hasta 7 puntos)</text:p>
          <text:p text:style-name="P105">Se deberá elaborar un plan donde se recojan las zonas en las que se deberían sustituir las redes de riego que debido a su deterioro producen fugas de agua, proponiendo su sustitución durante la ejecución del contrato. Se deberá, además, proponer mejoras tecnológicas que permitan una detección temprana de la fugas de agua y que permitan un uso más eficiente del agua.(máximo 20 folios A4 y los necesarios A3 por ambas caras)</text:p>
          <text:p text:style-name="P105">Se implementa este criterio para conseguir una gestión más eficiente del uso del agua contribuyendo a la protección del medio ambiente.</text:p>
        </text:list-item>
        <text:list-item>
          <text:p text:style-name="P88"><text:span text:style-name="T20">Plan de triturado de restos leñosos y colaboración en la producción de compost (hasta 4 puntos)</text:span> </text:p>
          <text:p text:style-name="P89"><text:span text:style-name="T19">Se deberá un elaborar un plan de triturado de los restos leñosos tanto en el lugar donde se realizan los trabajos de poda como su traslado a las zonas de acopio para su posterior triturado. Se aportará también dentro del plan la forma de traslado y entrega de los residuos triturados, de forma gratuita, a los agricultores del municipio. Se deberá prever en el Plan la colaboración con la Administración en el caso de que ésta decida implementar una planta de compostaje.(máximo 10 folios A4 y los necesarios A3 por ambas caras)</text:span> </text:p>
        </text:list-item>
      </text:list>
      <text:p text:style-name="P40">Se implementa este criterio para apoyar la reutilización de los residuos generados en los trabajos de mantenimiento de jardines, favoreciendo la economía circular y mejorando la protección del medio ambiente.</text:p>
      <text:h text:style-name="P83" text:outline-level="1" text:is-list-header="true">DETALLE DE LA OFERTA ECONÓMICA PARA LA PRESTACIÓN DEL SERVICIO EN LA MODALIDAD DE PRECIO FIJO</text:h>
      <text:p text:style-name="P40">La adjudicataria deberá presentar dentro del mes siguiente a la fecha del inicio del servicio el detalle desglosado por servicios a prestar, indicando por separado el coste de cada uno de ellos en relación a la oferta presentada.</text:p>
      <text:p text:style-name="P20"><text:span text:style-name="T20">12.3.-</text:span><text:span text:style-name="T19"> Si, efectuada la valoración de las proposiciones, con arreglo a lo establecido en las cláusulas anteriores, </text:span><text:span text:style-name="T20">se produjese algún empate </text:span><text:span text:style-name="T19">en la puntuación final, el desempate se resolverá mediante la aplicación por orden de los siguientes criterios sociales, referidos al momento de finalizar el plazo de presentación de ofertas:</text:span></text:p>
      <text:p text:style-name="P40">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40"><text:soft-page-break/>b.- Menor porcentaje de contratos temporales en la plantilla de cada una de las empresas.</text:p>
      <text:p text:style-name="P40">c.- Mayor porcentaje de mujeres empleadas en la plantilla de cada una de las empresas.</text:p>
      <text:p text:style-name="P40">d.- El sorteo, en caso de que la aplicación de los anteriores criterios no hubiera dado lugar a desempate.»</text:p>
      <text:p text:style-name="P20"/>
      <text:p text:style-name="P20"><text:span text:style-name="T20">&gt;VISTO </text:span><text:span text:style-name="T19">que el presupuesto base de la licitación que, como máximo, deberá soportar la Administración para el presente </text:span><text:span text:style-name="T20">Servicio de Mantenimiento y</text:span><text:span text:style-name="T19"> </text:span><text:span text:style-name="T20">Conservación de Jardines, Espacios Libres Bajo Riego y</text:span><text:span text:style-name="T19"> </text:span><text:span text:style-name="T20">Zonas Verdes en el término municipal de Mogán</text:span><text:span text:style-name="T19"> por un periodo de CUATRO (4) años, asciende a la cantidad de </text:span><text:span text:style-name="T20">8.334</text:span><text:span text:style-name="T19"> </text:span><text:span text:style-name="T20">.497,00 euros</text:span><text:span text:style-name="T19"> cantidad que incluye el importe de </text:span><text:span text:style-name="T20">545.247,48</text:span><text:span text:style-name="T19"> </text:span><text:span text:style-name="T20">euros</text:span><text:span text:style-name="T19"> en concepto de IGIC REPERCUTIDO, que corresponde al 7% sobre la base imponible que, a su vez se calcula a partir de los costes directos incrementados en los costes indirectos propios de la estructura de la contratista, que se cifran en un 16% de gastos Generales, en coherencia con lo establecido en el artículo 131 del Reglamento General de la Ley de Contratos de las Administraciones Públicas, aprobado por el Real Decreto 1098/2001, de 12 de octubre (en adelante RGLCAP), y en un 6% de beneficio industrial de la contratista, que se cifra en un 6% sobre dichos costes directos. La siguiente tabla resume el cálculo del Presupuesto Base de Licitación para la totalidad de las anualidades del contrato.</text:span></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column table:style-name="Tabla8.G"/>
        <table:table-row>
          <table:table-cell table:style-name="Tabla8.A1" table:number-rows-spanned="2" office:value-type="string">
            <text:p text:style-name="P71">AÑO</text:p>
          </table:table-cell>
          <table:table-cell table:style-name="Tabla8.B1" office:value-type="string">
            <text:p text:style-name="P11"/>
          </table:table-cell>
          <table:table-cell table:style-name="Tabla8.B1" office:value-type="string">
            <text:p text:style-name="P11"/>
          </table:table-cell>
          <table:table-cell table:style-name="Tabla8.B1" office:value-type="string">
            <text:p text:style-name="P71">G.G (16%)</text:p>
          </table:table-cell>
          <table:table-cell table:style-name="Tabla8.E1" office:value-type="string">
            <text:p text:style-name="P71">B. I. (6%)</text:p>
          </table:table-cell>
          <table:table-cell table:style-name="Tabla8.A1" table:number-rows-spanned="2" office:value-type="string">
            <text:p text:style-name="P71">IGIC (7%)</text:p>
          </table:table-cell>
          <table:table-cell table:style-name="Tabla8.G1" table:number-rows-spanned="2" office:value-type="string">
            <text:p text:style-name="P71">TOTAL</text:p>
          </table:table-cell>
        </table:table-row>
        <table:table-row>
          <table:covered-table-cell/>
          <table:table-cell table:style-name="Tabla8.B2" table:number-columns-spanned="2" office:value-type="string">
            <text:p text:style-name="P71">Coste Directo</text:p>
          </table:table-cell>
          <table:covered-table-cell/>
          <table:table-cell table:style-name="Tabla8.B2" table:number-columns-spanned="2" office:value-type="string">
            <text:p text:style-name="P71">Coste Indirecto</text:p>
          </table:table-cell>
          <table:covered-table-cell/>
          <table:covered-table-cell/>
          <table:covered-table-cell/>
        </table:table-row>
        <table:table-row table:style-name="Tabla8.3">
          <table:table-cell table:style-name="Tabla8.A3" office:value-type="string">
            <text:p text:style-name="P71">Anualidad 1ra</text:p>
          </table:table-cell>
          <table:table-cell table:style-name="Tabla8.B3" table:number-columns-spanned="2" office:value-type="string">
            <text:p text:style-name="P73">1.557.855,25 </text:p>
          </table:table-cell>
          <table:covered-table-cell/>
          <table:table-cell table:style-name="Tabla8.B3" office:value-type="string">
            <text:p text:style-name="P73">249.256,84 </text:p>
          </table:table-cell>
          <table:table-cell table:style-name="Tabla8.E3" office:value-type="string">
            <text:p text:style-name="P73">93.471,31 </text:p>
          </table:table-cell>
          <table:table-cell table:style-name="Tabla8.B3" office:value-type="string">
            <text:p text:style-name="P73">133.040,84 </text:p>
          </table:table-cell>
          <table:table-cell table:style-name="Tabla8.G3" office:value-type="string">
            <text:p text:style-name="P73">2.033.624,24 </text:p>
          </table:table-cell>
        </table:table-row>
        <table:table-row table:style-name="Tabla8.3">
          <table:table-cell table:style-name="Tabla8.A3" office:value-type="string">
            <text:p text:style-name="P71">P. Valoracion de obra</text:p>
          </table:table-cell>
          <table:table-cell table:style-name="Tabla8.B3" table:number-columns-spanned="2" office:value-type="string">
            <text:p text:style-name="P73">38.302,44 </text:p>
          </table:table-cell>
          <table:covered-table-cell/>
          <table:table-cell table:style-name="Tabla8.B3" office:value-type="string">
            <text:p text:style-name="P73">6.128,39 </text:p>
          </table:table-cell>
          <table:table-cell table:style-name="Tabla8.E3" office:value-type="string">
            <text:p text:style-name="P73">2.298,15</text:p>
          </table:table-cell>
          <table:table-cell table:style-name="Tabla8.B3" office:value-type="string">
            <text:p text:style-name="P73">3.271,03 </text:p>
          </table:table-cell>
          <table:table-cell table:style-name="Tabla8.G3" office:value-type="string">
            <text:p text:style-name="P73">50.000,01 </text:p>
          </table:table-cell>
        </table:table-row>
        <table:table-row table:style-name="Tabla8.3">
          <table:table-cell table:style-name="Tabla8.A3" office:value-type="string">
            <text:p text:style-name="P71">Anualidad 2da</text:p>
          </table:table-cell>
          <table:table-cell table:style-name="Tabla8.B3" table:number-columns-spanned="2" office:value-type="string">
            <text:p text:style-name="P73">1.557.855,25 </text:p>
          </table:table-cell>
          <table:covered-table-cell/>
          <table:table-cell table:style-name="Tabla8.B3" office:value-type="string">
            <text:p text:style-name="P73">249.256,84 </text:p>
          </table:table-cell>
          <table:table-cell table:style-name="Tabla8.E3" office:value-type="string">
            <text:p text:style-name="P73">93.471,31 </text:p>
          </table:table-cell>
          <table:table-cell table:style-name="Tabla8.B3" office:value-type="string">
            <text:p text:style-name="P73">133.040,84 </text:p>
          </table:table-cell>
          <table:table-cell table:style-name="Tabla8.G3" office:value-type="string">
            <text:p text:style-name="P73">2.033.624,24 </text:p>
          </table:table-cell>
        </table:table-row>
        <table:table-row table:style-name="Tabla8.3">
          <table:table-cell table:style-name="Tabla8.A3" office:value-type="string">
            <text:p text:style-name="P71">P. Valoracion de obra</text:p>
          </table:table-cell>
          <table:table-cell table:style-name="Tabla8.B3" table:number-columns-spanned="2" office:value-type="string">
            <text:p text:style-name="P73">38.302,44 </text:p>
          </table:table-cell>
          <table:covered-table-cell/>
          <table:table-cell table:style-name="Tabla8.B3" office:value-type="string">
            <text:p text:style-name="P73">6.128,39 </text:p>
          </table:table-cell>
          <table:table-cell table:style-name="Tabla8.E3" office:value-type="string">
            <text:p text:style-name="P73">2.298,15</text:p>
          </table:table-cell>
          <table:table-cell table:style-name="Tabla8.B3" office:value-type="string">
            <text:p text:style-name="P73">3.271,03 </text:p>
          </table:table-cell>
          <table:table-cell table:style-name="Tabla8.G3" office:value-type="string">
            <text:p text:style-name="P73">50.000,01 </text:p>
          </table:table-cell>
        </table:table-row>
        <table:table-row table:style-name="Tabla8.7">
          <table:table-cell table:style-name="Tabla8.A3" office:value-type="string">
            <text:p text:style-name="P71">Anualidad 3ra</text:p>
          </table:table-cell>
          <table:table-cell table:style-name="Tabla8.B3" table:number-columns-spanned="2" office:value-type="string">
            <text:p text:style-name="P73">1.557.855,25 </text:p>
          </table:table-cell>
          <table:covered-table-cell/>
          <table:table-cell table:style-name="Tabla8.B3" office:value-type="string">
            <text:p text:style-name="P73">249.256,84 </text:p>
          </table:table-cell>
          <table:table-cell table:style-name="Tabla8.E3" office:value-type="string">
            <text:p text:style-name="P73">93.471,31 </text:p>
          </table:table-cell>
          <table:table-cell table:style-name="Tabla8.B3" office:value-type="string">
            <text:p text:style-name="P73">133.040,84 </text:p>
          </table:table-cell>
          <table:table-cell table:style-name="Tabla8.G3" office:value-type="string">
            <text:p text:style-name="P73">2.033.624,24 </text:p>
          </table:table-cell>
        </table:table-row>
        <table:table-row table:style-name="Tabla8.7">
          <table:table-cell table:style-name="Tabla8.A3" office:value-type="string">
            <text:p text:style-name="P71">P. Valoracion de obra</text:p>
          </table:table-cell>
          <table:table-cell table:style-name="Tabla8.B3" table:number-columns-spanned="2" office:value-type="string">
            <text:p text:style-name="P73">38.302,44 </text:p>
          </table:table-cell>
          <table:covered-table-cell/>
          <table:table-cell table:style-name="Tabla8.B3" office:value-type="string">
            <text:p text:style-name="P73">6.128,39 </text:p>
          </table:table-cell>
          <table:table-cell table:style-name="Tabla8.E3" office:value-type="string">
            <text:p text:style-name="P73">2.298,15</text:p>
          </table:table-cell>
          <table:table-cell table:style-name="Tabla8.B3" office:value-type="string">
            <text:p text:style-name="P73">3.271,03 </text:p>
          </table:table-cell>
          <table:table-cell table:style-name="Tabla8.G3" office:value-type="string">
            <text:p text:style-name="P73">50.000,01 </text:p>
          </table:table-cell>
        </table:table-row>
        <table:table-row table:style-name="Tabla8.3">
          <table:table-cell table:style-name="Tabla8.A3" office:value-type="string">
            <text:p text:style-name="P71">Anualidad 4ta</text:p>
          </table:table-cell>
          <table:table-cell table:style-name="Tabla8.B3" table:number-columns-spanned="2" office:value-type="string">
            <text:p text:style-name="P73">1.557.855,25 </text:p>
          </table:table-cell>
          <table:covered-table-cell/>
          <table:table-cell table:style-name="Tabla8.B3" office:value-type="string">
            <text:p text:style-name="P73">249.256,84 </text:p>
          </table:table-cell>
          <table:table-cell table:style-name="Tabla8.E3" office:value-type="string">
            <text:p text:style-name="P73">93.471,31 </text:p>
          </table:table-cell>
          <table:table-cell table:style-name="Tabla8.B3" office:value-type="string">
            <text:p text:style-name="P73">133.040,84 </text:p>
          </table:table-cell>
          <table:table-cell table:style-name="Tabla8.G3" office:value-type="string">
            <text:p text:style-name="P73">2.033.624,24 </text:p>
          </table:table-cell>
        </table:table-row>
        <table:table-row table:style-name="Tabla8.3">
          <table:table-cell table:style-name="Tabla8.A3" office:value-type="string">
            <text:p text:style-name="P71">P. Valoracion de obra</text:p>
          </table:table-cell>
          <table:table-cell table:style-name="Tabla8.B3" table:number-columns-spanned="2" office:value-type="string">
            <text:p text:style-name="P73">38.302,44 </text:p>
          </table:table-cell>
          <table:covered-table-cell/>
          <table:table-cell table:style-name="Tabla8.B3" office:value-type="string">
            <text:p text:style-name="P73">6.128,39 </text:p>
          </table:table-cell>
          <table:table-cell table:style-name="Tabla8.E3" office:value-type="string">
            <text:p text:style-name="P73">2.298,15 </text:p>
          </table:table-cell>
          <table:table-cell table:style-name="Tabla8.B3" office:value-type="string">
            <text:p text:style-name="P73">3.271,03 </text:p>
          </table:table-cell>
          <table:table-cell table:style-name="Tabla8.G3" office:value-type="string">
            <text:p text:style-name="P73">50.000,01 </text:p>
          </table:table-cell>
        </table:table-row>
        <table:table-row table:style-name="Tabla8.3">
          <table:table-cell table:style-name="Tabla8.B3" office:value-type="string">
            <text:p text:style-name="P71">TOTAL</text:p>
          </table:table-cell>
          <table:table-cell table:style-name="Tabla8.B3" table:number-columns-spanned="2" office:value-type="string">
            <text:p text:style-name="P73">6.384.630,76 </text:p>
          </table:table-cell>
          <table:covered-table-cell/>
          <table:table-cell table:style-name="Tabla8.B3" office:value-type="string">
            <text:p text:style-name="P73">1.021.540,92 </text:p>
          </table:table-cell>
          <table:table-cell table:style-name="Tabla8.E3" office:value-type="string">
            <text:p text:style-name="P73">383.077,84 </text:p>
          </table:table-cell>
          <table:table-cell table:style-name="Tabla8.B3" office:value-type="string">
            <text:p text:style-name="P73">545.247,48</text:p>
          </table:table-cell>
          <table:table-cell table:style-name="Tabla8.G3" office:value-type="string">
            <text:p text:style-name="P71">8.334.497,00</text:p>
          </table:table-cell>
        </table:table-row>
        <table:table-row table:style-name="Tabla8.12">
          <table:table-cell table:style-name="Tabla8.B3" table:number-columns-spanned="3" office:value-type="string">
            <text:p text:style-name="P71">Presupuesto Base de </text:p>
            <text:p text:style-name="P71">Licitación</text:p>
          </table:table-cell>
          <table:covered-table-cell/>
          <table:covered-table-cell/>
          <table:table-cell table:style-name="Tabla8.B3" office:value-type="string">
            <text:p text:style-name="P11"/>
          </table:table-cell>
          <table:table-cell table:style-name="Tabla8.E3" office:value-type="string">
            <text:p text:style-name="P11"/>
          </table:table-cell>
          <table:table-cell table:style-name="Tabla8.G3" table:number-columns-spanned="2" office:value-type="string">
            <text:p text:style-name="P71">8.334 .497,00 </text:p>
          </table:table-cell>
          <table:covered-table-cell/>
        </table:table-row>
        <table:table-row table:style-name="Tabla8.12">
          <table:table-cell table:style-name="Tabla8.B3" table:number-columns-spanned="5" office:value-type="string">
            <text:p text:style-name="P71">PRECIO SOMETIDO A OFERTA POR PARTE DE LOS LICITADORES</text:p>
          </table:table-cell>
          <table:covered-table-cell/>
          <table:covered-table-cell/>
          <table:covered-table-cell/>
          <table:covered-table-cell/>
          <table:table-cell table:style-name="Tabla8.G3" table:number-columns-spanned="2" office:value-type="string">
            <text:p text:style-name="P71">8.134.496,96 <text:soft-page-break/></text:p>
          </table:table-cell>
          <table:covered-table-cell/>
        </table:table-row>
      </table:table>
      <text:p text:style-name="P19"><text:span text:style-name="T29">TODA OFERTA QUE SUPERE LOS 8.134.496,96</text:span><text:span text:style-name="T28"> </text:span><text:span text:style-name="T29">EUROS SERÁ RECHAZADA</text:span></text:p>
      <text:p text:style-name="P40">Se desglosa en el Anexo V de la memoria justificativa el cálculo de los costes de prestación de los diferentes servicios que son objeto del contrato, el cálculo de dicho Presupuesto Base de Licitación en sus costes directos e indirectos, así como otros eventuales gastos calculados para su determinación. Dada la relevancia del coste de los salarios de las personas empleadas para la ejecución del contrato, se indica de forma desglosada por categoría profesional, los costes salariales estimados a partir de los convenios colectivos de aplicación y los salarios declarados por la actual prestataria de los servicios y que figura como ANEJO al PPT, no siendo posible la desagregación por género de los costes salariales requerida en el citado artículo 100.2 LCSP pues no existen diferencias salariales por razón de género en los convenios colectivos de aplicación ni en las tablas salariales aplicadas, desconociéndose, asimismo, el género del personal adscrito ni el género del personal que se adscriba.</text:p>
      <text:p text:style-name="P20"/>
      <text:p text:style-name="P36">El Valor Estimado del Contrato asciende a la cantidad de <text:span text:style-name="T2">9.736.561,90</text:span> , cuyo cálculo se desglosa a continuación considerando las posibles prórrogas En el cálculo de dicha cantidad se han considerado los costes derivados de la aplicación de las normativas laborales vigentes, otros costes que se deriven de la ejecución material de los servicios, los gastos generales de estructura y el beneficio industrial (artículo 101.2 LCSP).</text:p>
      <table:table table:name="Tabla9" table:style-name="Tabla9">
        <table:table-column table:style-name="Tabla9.A"/>
        <table:table-column table:style-name="Tabla9.B"/>
        <table:table-column table:style-name="Tabla9.C"/>
        <table:table-column table:style-name="Tabla9.D"/>
        <table:table-column table:style-name="Tabla9.E"/>
        <table:table-header-rows>
          <table:table-row>
            <table:table-cell table:style-name="Tabla9.A1" table:number-rows-spanned="2" office:value-type="string">
              <text:p text:style-name="P71">AÑO</text:p>
            </table:table-cell>
            <table:table-cell table:style-name="Tabla9.B1" table:number-rows-spanned="2" office:value-type="string">
              <text:p text:style-name="P71">COSTE DIRECTO</text:p>
            </table:table-cell>
            <table:table-cell table:style-name="Tabla9.B1" office:value-type="string">
              <text:p text:style-name="P71">G.G (16%)</text:p>
            </table:table-cell>
            <table:table-cell table:style-name="Tabla9.B1" office:value-type="string">
              <text:p text:style-name="P71">B.I (6%)</text:p>
            </table:table-cell>
            <table:table-cell table:style-name="Tabla9.E1" table:number-rows-spanned="2" office:value-type="string">
              <text:p text:style-name="P71">TOTAL</text:p>
            </table:table-cell>
          </table:table-row>
        </table:table-header-rows>
        <table:table-row>
          <table:covered-table-cell/>
          <table:covered-table-cell/>
          <table:table-cell table:style-name="Tabla9.C2" table:number-columns-spanned="2" office:value-type="string">
            <text:p text:style-name="P71">Coste Indirecto</text:p>
          </table:table-cell>
          <table:covered-table-cell/>
          <table:covered-table-cell/>
        </table:table-row>
        <table:table-row table:style-name="Tabla9.3">
          <table:table-cell table:style-name="Tabla9.A3" office:value-type="string">
            <text:p text:style-name="P71">Anualidad 1ra</text:p>
          </table:table-cell>
          <table:table-cell table:style-name="Tabla9.B3" office:value-type="string">
            <text:p text:style-name="P73">1.557.855,25 </text:p>
          </table:table-cell>
          <table:table-cell table:style-name="Tabla9.B3" office:value-type="string">
            <text:p text:style-name="P73">249.256,84 </text:p>
          </table:table-cell>
          <table:table-cell table:style-name="Tabla9.B3" office:value-type="string">
            <text:p text:style-name="P73">93.471,31 </text:p>
          </table:table-cell>
          <table:table-cell table:style-name="Tabla9.E3" office:value-type="string">
            <text:p text:style-name="P73">1.900.583,40 </text:p>
          </table:table-cell>
        </table:table-row>
        <table:table-row table:style-name="Tabla9.3">
          <table:table-cell table:style-name="Tabla9.A3" office:value-type="string">
            <text:p text:style-name="P71">P. Valoracion de obra</text:p>
          </table:table-cell>
          <table:table-cell table:style-name="Tabla9.B3" office:value-type="string">
            <text:p text:style-name="P73">38.302,44 </text:p>
          </table:table-cell>
          <table:table-cell table:style-name="Tabla9.B3" office:value-type="string">
            <text:p text:style-name="P73">6.128,39 </text:p>
          </table:table-cell>
          <table:table-cell table:style-name="Tabla9.B3" office:value-type="string">
            <text:p text:style-name="P73">2.298,15 </text:p>
          </table:table-cell>
          <table:table-cell table:style-name="Tabla9.E3" office:value-type="string">
            <text:p text:style-name="P73">46.728,98 </text:p>
          </table:table-cell>
        </table:table-row>
        <table:table-row table:style-name="Tabla9.3">
          <table:table-cell table:style-name="Tabla9.A3" office:value-type="string">
            <text:p text:style-name="P71">Anualidad 2da</text:p>
          </table:table-cell>
          <table:table-cell table:style-name="Tabla9.B3" office:value-type="string">
            <text:p text:style-name="P73">1.557.855,25 </text:p>
          </table:table-cell>
          <table:table-cell table:style-name="Tabla9.B3" office:value-type="string">
            <text:p text:style-name="P73">249.256,84 </text:p>
          </table:table-cell>
          <table:table-cell table:style-name="Tabla9.B3" office:value-type="string">
            <text:p text:style-name="P73">93.471,31 </text:p>
          </table:table-cell>
          <table:table-cell table:style-name="Tabla9.E3" office:value-type="string">
            <text:p text:style-name="P73">1.900.583,40 </text:p>
          </table:table-cell>
        </table:table-row>
        <table:table-row table:style-name="Tabla9.3">
          <table:table-cell table:style-name="Tabla9.A3" office:value-type="string">
            <text:p text:style-name="P71">P. Valoracion de obra</text:p>
          </table:table-cell>
          <table:table-cell table:style-name="Tabla9.B3" office:value-type="string">
            <text:p text:style-name="P73">38.302,44 </text:p>
          </table:table-cell>
          <table:table-cell table:style-name="Tabla9.B3" office:value-type="string">
            <text:p text:style-name="P73">6.128,39 </text:p>
          </table:table-cell>
          <table:table-cell table:style-name="Tabla9.B3" office:value-type="string">
            <text:p text:style-name="P73">2.298,15</text:p>
          </table:table-cell>
          <table:table-cell table:style-name="Tabla9.E3" office:value-type="string">
            <text:p text:style-name="P73">46.728,98 </text:p>
          </table:table-cell>
        </table:table-row>
        <table:table-row table:style-name="Tabla9.3">
          <table:table-cell table:style-name="Tabla9.A7" office:value-type="string">
            <text:p text:style-name="P71">Anualidad 3ra</text:p>
          </table:table-cell>
          <table:table-cell table:style-name="Tabla9.B3" office:value-type="string">
            <text:p text:style-name="P73">1.557.855,25 </text:p>
          </table:table-cell>
          <table:table-cell table:style-name="Tabla9.B3" office:value-type="string">
            <text:p text:style-name="P73">249.256,84 </text:p>
          </table:table-cell>
          <table:table-cell table:style-name="Tabla9.B3" office:value-type="string">
            <text:p text:style-name="P73">93.471,31 </text:p>
          </table:table-cell>
          <table:table-cell table:style-name="Tabla9.E3" office:value-type="string">
            <text:p text:style-name="P73">1.900.583,40 </text:p>
          </table:table-cell>
        </table:table-row>
        <table:table-row table:style-name="Tabla9.3">
          <table:table-cell table:style-name="Tabla9.A7" office:value-type="string">
            <text:p text:style-name="P71">P. Valoracion de obra</text:p>
          </table:table-cell>
          <table:table-cell table:style-name="Tabla9.B3" office:value-type="string">
            <text:p text:style-name="P73">38.302,44 </text:p>
          </table:table-cell>
          <table:table-cell table:style-name="Tabla9.B3" office:value-type="string">
            <text:p text:style-name="P73">6.128,39 </text:p>
          </table:table-cell>
          <table:table-cell table:style-name="Tabla9.B3" office:value-type="string">
            <text:p text:style-name="P73">2.298,15</text:p>
          </table:table-cell>
          <table:table-cell table:style-name="Tabla9.E3" office:value-type="string">
            <text:p text:style-name="P73">46.728,98 </text:p>
          </table:table-cell>
        </table:table-row>
        <table:table-row table:style-name="Tabla9.9">
          <table:table-cell table:style-name="Tabla9.A7" office:value-type="string">
            <text:p text:style-name="P71">Anualidad 4ta</text:p>
          </table:table-cell>
          <table:table-cell table:style-name="Tabla9.B3" office:value-type="string">
            <text:p text:style-name="P73">1.557.855,25 </text:p>
          </table:table-cell>
          <table:table-cell table:style-name="Tabla9.B3" office:value-type="string">
            <text:p text:style-name="P73">249.256,84 </text:p>
          </table:table-cell>
          <table:table-cell table:style-name="Tabla9.B3" office:value-type="string">
            <text:p text:style-name="P73">93.471,31 </text:p>
          </table:table-cell>
          <table:table-cell table:style-name="Tabla9.E3" office:value-type="string">
            <text:p text:style-name="P73">1.900.583,40 </text:p>
          </table:table-cell>
        </table:table-row>
        <table:table-row table:style-name="Tabla9.9">
          <table:table-cell table:style-name="Tabla9.A7" office:value-type="string">
            <text:p text:style-name="P71">P. Valoracion de obra</text:p>
          </table:table-cell>
          <table:table-cell table:style-name="Tabla9.B3" office:value-type="string">
            <text:p text:style-name="P73">38.302,44 </text:p>
          </table:table-cell>
          <table:table-cell table:style-name="Tabla9.B3" office:value-type="string">
            <text:p text:style-name="P73">6.128,39 </text:p>
          </table:table-cell>
          <table:table-cell table:style-name="Tabla9.B3" office:value-type="string">
            <text:p text:style-name="P73">2.298,15</text:p>
          </table:table-cell>
          <table:table-cell table:style-name="Tabla9.E3" office:value-type="string">
            <text:p text:style-name="P73">46.728,98 </text:p>
          </table:table-cell>
        </table:table-row>
        <table:table-row table:style-name="Tabla9.3">
          <table:table-cell table:style-name="Tabla9.A7" office:value-type="string">
            <text:p text:style-name="P71">Prórroga</text:p>
          </table:table-cell>
          <table:table-cell table:style-name="Tabla9.B3" office:value-type="string">
            <text:p text:style-name="P73">1.557.855,25 </text:p>
          </table:table-cell>
          <table:table-cell table:style-name="Tabla9.B3" office:value-type="string">
            <text:p text:style-name="P73">249.256,84 </text:p>
          </table:table-cell>
          <table:table-cell table:style-name="Tabla9.B3" office:value-type="string">
            <text:p text:style-name="P73">93.471,31 </text:p>
          </table:table-cell>
          <table:table-cell table:style-name="Tabla9.E3" office:value-type="string">
            <text:p text:style-name="P73">1.900.583,40 </text:p>
          </table:table-cell>
        </table:table-row>
        <table:table-row table:style-name="Tabla9.3">
          <table:table-cell table:style-name="Tabla9.A7" office:value-type="string">
            <text:p text:style-name="P71">P. Valoracion de obra</text:p>
          </table:table-cell>
          <table:table-cell table:style-name="Tabla9.B3" office:value-type="string">
            <text:p text:style-name="P73">38.302,44 </text:p>
          </table:table-cell>
          <table:table-cell table:style-name="Tabla9.B3" office:value-type="string">
            <text:p text:style-name="P73">6.128,39 </text:p>
          </table:table-cell>
          <table:table-cell table:style-name="Tabla9.B3" office:value-type="string">
            <text:p text:style-name="P73">2.298,15</text:p>
          </table:table-cell>
          <table:table-cell table:style-name="Tabla9.E3" office:value-type="string">
            <text:p text:style-name="P73">46.728,98 </text:p>
          </table:table-cell>
        </table:table-row>
        <table:table-row table:style-name="Tabla9.3">
          <table:table-cell table:style-name="Tabla9.B3" office:value-type="string">
            <text:p text:style-name="P71">TOTAL</text:p>
          </table:table-cell>
          <table:table-cell table:style-name="Tabla9.B3" office:value-type="string">
            <text:p text:style-name="P73">7.980.788,45 </text:p>
          </table:table-cell>
          <table:table-cell table:style-name="Tabla9.B3" office:value-type="string">
            <text:p text:style-name="P73">1.276.926,15</text:p>
          </table:table-cell>
          <table:table-cell table:style-name="Tabla9.B3" office:value-type="string">
            <text:p text:style-name="P73">478.847,30 </text:p>
          </table:table-cell>
          <table:table-cell table:style-name="Tabla9.E3" office:value-type="string">
            <text:p text:style-name="P73">9.736.561,90 </text:p>
          </table:table-cell>
        </table:table-row>
        <table:table-row table:style-name="Tabla9.14">
          <table:table-cell table:style-name="Tabla9.B3" table:number-columns-spanned="2" office:value-type="string">
            <text:p text:style-name="P71">VALOR ESTIMADO DEL CONTRATO</text:p>
          </table:table-cell>
          <table:covered-table-cell/>
          <table:table-cell table:style-name="Tabla9.B3" office:value-type="string">
            <text:p text:style-name="P11"/>
          </table:table-cell>
          <table:table-cell table:style-name="Tabla9.E3" table:number-columns-spanned="2" office:value-type="string">
            <text:p text:style-name="P71">9.736.561,90 </text:p>
          </table:table-cell>
          <table:covered-table-cell/>
        </table:table-row>
        <table:table-row table:style-name="Tabla9.14">
          <table:table-cell table:style-name="Tabla9.B3" table:number-columns-spanned="2" office:value-type="string">
            <text:p text:style-name="P71">VALOR ANUAL MEDIO DEL CONTRATO</text:p>
          </table:table-cell>
          <table:covered-table-cell/>
          <table:table-cell table:style-name="Tabla9.B3" office:value-type="string">
            <text:p text:style-name="P11"/>
          </table:table-cell>
          <table:table-cell table:style-name="Tabla9.E3" table:number-columns-spanned="2" office:value-type="string">
            <text:p text:style-name="P72">1.947.312,38 <text:soft-page-break/></text:p>
          </table:table-cell>
          <table:covered-table-cell/>
        </table:table-row>
      </table:table>
      <text:p text:style-name="P20"><text:span text:style-name="T20">&gt;VISTO </text:span><text:span text:style-name="T19">que el plazo de duración del contrato será de CUATRO (4) años, contados a partir de la fecha de inicio del servicio, prorrogable entre las partes antes de su finalización, por UNA (1) anualidad adicional hasta alcanzar un máximo de CINCO (5) años, incluida la prórroga.</text:span></text:p>
      <text:p text:style-name="P40">Con relación a las prórrogas y los preavisos se atenderán a lo recogido en el artículo 29.2 de la LCSP.</text:p>
      <text:p text:style-name="P40">Para el inicio del contrato se estará a lo establecido en el Pliego de Prescripciones Técnicas.</text:p>
      <text:p text:style-name="P20"/>
      <text:p text:style-name="P20"><text:span text:style-name="T20">&gt;VISTO </text:span><text:span text:style-name="T19">que existe el crédito presupuestario preciso para atender a las obligaciones económicas que se deriven de la contratación, con cargo a las partidas presupuestarias 171 22799 PARQ Y JARD; otros trabajos realizados por otras empresas, del presupuesto corriente del Ayuntamiento de Mogán año 2024, por importe de 254.203,03 euros, según documento de RC que consta en el expediente, de fecha 18 de junio de 2024, con N.º de operación 220240011707 y compromiso de gasto para los años 2025, 2026, 2027 y 2028 por importe total de 8.080.293,97 euros con cargo a misma partida presupuestaria, N.º de operación 220249000085 y fecha 18 de junio de 2024.</text:span></text:p>
      <text:p text:style-name="P4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20"/>
      <text:p text:style-name="P20"><text:span text:style-name="T20">&gt;VISTO </text:span><text:span text:style-name="T19">que con fecha 19 de junio de 2024, se ha emitido por el Área de Contratación Informe de </text:span><text:span text:style-name="T20">justificación de elección de procedimiento y de criterios de adjudicación</text:span><text:span text:style-name="T19">, que consta en el expediente. </text:span></text:p>
      <text:p text:style-name="P40">Evaluados los informes preceptivos, tal como obran en el expediente, de conformidad con lo establecido en el artículo 116.4 de la LCSP.</text:p>
      <text:p text:style-name="P40"><text:span text:style-name="T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7056645019658540930" text:style-name="L14">
        <text:list-item>
          <text:p text:style-name="P99"><text:span text:style-name="T2">El Pliego de Prescripciones Técnicas y Pliego de Cláusulas Administrativas Particulares,</text:span> con el contenido establecido en el artículo 122 y 124 de la LCSP.</text:p>
        </text:list-item>
        <text:list-item>
          <text:p text:style-name="P99"><text:span text:style-name="T2">Informe de justificación de elección del procedimiento y criterios de adjudicación del contrato</text:span>, de D. Alberto Álamo Perera, Letrado del Iltre. Ayuntamiento de Mogán, de fecha 19 de junio de 2024, donde se establece la conveniencia de tramitar la contratación del servicio mediante procedimiento abierto, en el que todo empresario interesado podrá presentar una proposición, quedando excluida toda negociación de los términos del contrato con los licitadores, conforme al artículo 156 de la LCSP, y estableciéndose varios criterios de adjudicación, en cumplimiento de lo establecido en los artículos 131, 145 y siguientes de la LCSP. Se ha previsto en cumplimiento del artículo 99 de la LCSP, la realización del servicio sin división en lotes del contrato.</text:p>
        </text:list-item>
        <text:list-item>
          <text:p text:style-name="P99">Consta en el expediente crédito presupuestario preciso para atender a las obligaciones económicas que se deriven de la contratación, con cargo a las partidas presupuestarias 171 22799 PARQ Y JARD; otros trabajos realizados por otras empresas, del presupuesto corriente del Ayuntamiento de Mogán año 2024, por importe de 254.203,03 euros, según documento de RC que consta en el expediente, de fecha 18 de junio de 2024, con N.º de operación <text:soft-page-break/>220240011707 y compromiso de gasto para los años 2025, 2026, 2027 y 2028 por importe total de 8.080.293,97 euros con cargo a misma partida presupuestaria, N.º de operación 220249000085 y fecha 18 de junio de 2024.</text:p>
        </text:list-item>
        <text:list-item>
          <text:p text:style-name="P99"><text:span text:style-name="T2">El informe FAVORABLE emitido por el Sr. Secretario General Accidental</text:span> de este Ayuntamiento de fecha 20 de junio de 2024, en cumplimiento de lo dispuesto en el apartado 8 de la Disposición Adicional tercera de la LCSP.</text:p>
        </text:list-item>
      </text:list>
      <text:p text:style-name="P40"><text:span text:style-name="T2">&gt;VISTO el informe-propuesta emitido por el Secretario General Accidental de este Ayuntamiento de fecha</text:span> 21 de junio de 2024 , que consta en el expediente, en los mismos términos que el presente.</text:p>
      <text:p text:style-name="P20"/>
      <text:p text:style-name="P40"><text:span text:style-name="T2">&gt;VISTO </text:span>Informe favorable de la Intervención municipal de fecha 24 de junio de 2024.</text:p>
      <text:p text:style-name="P20"/>
      <text:p text:style-name="P55"><text:span text:style-name="T19">&gt;</text:span><text:span text:style-name="T29">VISTO que</text:span><text:span text:style-name="T28"> </text:span><text:span text:style-name="T29">la Junta de Gobierno Local, en sesión celebrada en fecha 26 de junio de 2024, acuerda:</text:span><text:span text:style-name="T28"> </text:span></text:p>
      <text:p text:style-name="P40"><text:span text:style-name="T2">PRIMERO.-</text:span> Aprobar la tramitación ordinaria del procedimiento de adjudicación del contrato del <text:span text:style-name="T2">«SERVICIO DE MANTENIMIENTO Y CONSERVACIÓN DE JARDINES, ESPACIOS LIBRES BAJO RIEGO Y ZONAS VERDES EN EL TÉRMINO MUNICIPAL DE MOGÁN»</text:span> <text:span text:style-name="T2">Expte:8083/2024.</text:span></text:p>
      <text:p text:style-name="P20"><text:span text:style-name="T20">SEGUNDO.- </text:span><text:span text:style-name="T19">Aprobar el Pliego de Prescripciones Técnicas y el Pliego de Cláusulas Administrativas Particulares, tramitado mediante procedimiento abierto, tramitación ordinaria y sujeto a regulación armonizada, que han de regir la adjudicación del contrato del </text:span><text:span text:style-name="T20">«SERVICIO DE MANTENIMIENTO Y CONSERVACIÓN DE JARDINES, ESPACIOS LIBRES BAJO RIEGO Y ZONAS VERDES EN EL TÉRMINO MUNICIPAL DE MOGÁN»</text:span><text:span text:style-name="T19"> </text:span><text:span text:style-name="T20">Expte:8083/2024, </text:span><text:span text:style-name="T19">conforme a los criterios de adjudicación propuestos por el Técnico municipal.</text:span></text:p>
      <text:p text:style-name="P20"><text:span text:style-name="T20">TERCERO.-</text:span><text:span text:style-name="T19"> Aprobar el expediente de contratación, con un presupuesto de gasto máximo o indicativo, que incluye el Impuesto General Indirecto Canario (IGIC), por una cantidad de 8.334 .497,00 euros, sin división en lotes</text:span><text:span text:style-name="T20">; </text:span><text:span text:style-name="T19">financiándose con cargo a las partidas presupuestarias 171 22799 PARQ Y JARD; otros trabajos realizados por otras empresas, del presupuesto corriente del Ayuntamiento de Mogán año 2024, por importe de 254.203,03 euros, según documento de RC que consta en el expediente, de fecha 18 de junio de 2024, con N.º de operación 220240011707 y compromiso de gasto para los años 2025, 2026, 2027 y 2028 por importe total de 8.080.293,97 euros con cargo a misma partida presupuestaria, N.º de operación 220249000085 y fecha 18 de junio de 2024, y 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20">.</text:span></text:p>
      <text:p text:style-name="P55"><text:span text:style-name="T20">CUARTO.-</text:span><text:span text:style-name="T19">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así como publicar el anuncio de licitación en el Diario Oficial de la Unión Europea.</text:span></text:p>
      <text:p text:style-name="P40">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40"><text:span text:style-name="T2">QUINTO.- -</text:span>Facultar a la Alcaldía-Presidencia para la suscripción de los contratos administrativos y/o públicos.</text:p>
      <text:p text:style-name="P40"><text:span text:style-name="T2">SEXTO.- </text:span>Dar traslado del acuerdo adoptado a Dña. María Cecilia Santana Díaz (Coordinadora de Área de Medio Ambiente, Servicios Públicos, Obras Públicas y Embellecimiento), a la Unidad Administrativa de Servicios Públicos y a la Intervención de este Ayuntamiento.</text:p>
      <text:p text:style-name="P40"><text:span text:style-name="T2">&gt; VISTO</text:span> que con fecha 26 de junio de 2024 se envío Anuncio al DOUE, publicándose en fecha 28 de junio de 2024 Anuncio de Licitación y Anuncio de Pliegos en la Plataforma de Contratación del Sector Público, concediéndose un plazo de presentación de ofertas que terminaba el día 01 de agosto de 2024.</text:p>
      <text:p text:style-name="P28"><text:span text:style-name="T32">&gt; </text:span><text:span text:style-name="T34">VISTO que en fecha 06 de agosto</text:span><text:span text:style-name="T35"> </text:span><text:span text:style-name="T34">de 2024</text:span><text:span text:style-name="T35"> </text:span><text:span text:style-name="T34">se reúne la Mesa de Contratación, en acto no público, para proceder a la apertura y calificación de la documentación administrativa (archivo electrónico nº 1) (CSV </text:span><text:a xlink:type="simple" xlink:href="https://oat.mogan.es:8448/ventanilla/web/validacionFirmas.do?opcion=1&amp;modo=3&amp;csv=x006754aa91e07072f007e834d080a07R" text:style-name="Internet_20_link" text:visited-style-name="Visited_20_Internet_20_Link"><text:span text:style-name="T51">x006754aa91e07072f007e834d080a07R</text:span></text:a><text:span text:style-name="T34"> )</text:span></text:p>
      <text:p text:style-name="P28"><text:span text:style-name="T32">&gt; VISTO que en fecha 06 de agosto</text:span><text:span text:style-name="T33"> </text:span><text:span text:style-name="T32">de 2024 , se reúne la Mesa de Contratación, en acto público, para proceder a la apertura de la proposición sujeta a</text:span><text:span text:style-name="T33"> </text:span><text:span text:style-name="T32">evaluación previa (archivo electrónico nº 2),</text:span><text:span text:style-name="T33"> </text:span><text:span text:style-name="T32">(</text:span><text:span text:style-name="T33"> </text:span><text:span text:style-name="T32">CSV </text:span><text:a xlink:type="simple" xlink:href="https://oat.mogan.es:8448/ventanilla/web/validacionFirmas.do?opcion=1&amp;modo=3&amp;csv=1006754aa926070a60707e8372080a18O" text:style-name="Internet_20_link" text:visited-style-name="Visited_20_Internet_20_Link"><text:span text:style-name="T51">1006754aa926070a60707e8372080a18O</text:span></text:a><text:span text:style-name="T32"> )</text:span></text:p>
      <text:p text:style-name="P28"><text:soft-page-break/><text:span text:style-name="T32">&gt; VISTO que en fecha 10 de octubre</text:span><text:span text:style-name="T33"> </text:span><text:span text:style-name="T32">de 2024,</text:span><text:span text:style-name="T33"> </text:span><text:span text:style-name="T32">se reúne la Mesa de Contratación, en acto no público, para proceder a la valoración de las proposiciones sujetas a evaluación previa, tras la emisión del Informe Técnico (</text:span><text:span text:style-name="T33"> </text:span><text:span text:style-name="T32">CSV </text:span><text:a xlink:type="simple" xlink:href="https://oat.mogan.es:8448/ventanilla/web/validacionFirmas.do?opcion=1&amp;modo=3&amp;csv=F006754aa906160ba4b07e826b0a0b1a6" text:style-name="Internet_20_link" text:visited-style-name="Visited_20_Internet_20_Link"><text:span text:style-name="T51">F006754aa906160ba4b07e826b0a0b1a6</text:span></text:a><text:span text:style-name="T33"> </text:span><text:span text:style-name="T32">)</text:span></text:p>
      <text:p text:style-name="P28"><text:span text:style-name="T32">&gt; VISTO que en fecha 10 de octubre</text:span><text:span text:style-name="T33"> </text:span><text:span text:style-name="T32">de 2024</text:span><text:span text:style-name="T33"> </text:span><text:span text:style-name="T32">se reúne la Mesa de Contratación,en acto público, para proceder a la apertura de las proposiciones sujetas a evaluación posterior (archivo electrónico nº 3), (CSV </text:span><text:a xlink:type="simple" xlink:href="https://oat.mogan.es:8448/ventanilla/web/validacionFirmas.do?opcion=1&amp;modo=3&amp;csv=1006754aa920160afe907e82cd0a0c3aE" text:style-name="Internet_20_link" text:visited-style-name="Visited_20_Internet_20_Link"><text:span text:style-name="T51">1006754aa920160afe907e82cd0a0c3aE</text:span></text:a><text:span text:style-name="T32"> )</text:span></text:p>
      <text:p text:style-name="P28"><text:span text:style-name="T32">&gt; VISTO que en fecha 24 de octubre</text:span><text:span text:style-name="T33"> </text:span><text:span text:style-name="T32">de 2024</text:span><text:span text:style-name="T33"> </text:span><text:span text:style-name="T32">se reúne la Mesa de Contratación,en acto no público, para proceder a la valoración</text:span><text:span text:style-name="T33"> </text:span><text:span text:style-name="T32">de las proposiciones sujetas a evaluación posterior y considerar al licitador propuesto como adjudicatario (archivo electrónico nº 3), (CSV </text:span><text:a xlink:type="simple" xlink:href="https://oat.mogan.es:8448/ventanilla/web/validacionFirmas.do?opcion=1&amp;modo=3&amp;csv=S006754aa90c1902f2b07e81df0a0b12u" text:style-name="Internet_20_link" text:visited-style-name="Visited_20_Internet_20_Link"><text:span text:style-name="T51">S006754aa90c1902f2b07e81df0a0b12u</text:span></text:a><text:span text:style-name="T32"> )</text:span></text:p>
      <text:p text:style-name="P36"><text:span text:style-name="T2">&gt;CONSIDERANDO</text:span>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p>
      <text:p text:style-name="P34">Por todo ello PROPONGO, a la Junta de Gobierno Local:</text:p>
      <text:p text:style-name="P40"><text:span text:style-name="T2">PRIMERO.- </text:span>Declarar válido el acto de licitación.</text:p>
      <text:p text:style-name="P36"><text:span text:style-name="T2">SEGUNDO.-</text:span> Aceptar los acuerdos adoptados en las Mesas de Contratación celebradas en relación con la meritada licitación.</text:p>
      <text:p text:style-name="P20"/>
      <text:p text:style-name="P20"><text:span text:style-name="T20">TERCERO.-</text:span><text:span text:style-name="T44"> </text:span><text:span text:style-name="T20">Declarar confidencial, respecto a la oferta presentada por el licitador FCC MEDIO AMBIENTE, S.A.U CIF: A28541639, la siguiente documentación:</text:span></text:p>
      <text:p text:style-name="P19">1.- MEJORAS OFERTADAS A PROGRAMAS DE RECUPERACIO?N O REGENERACION DE ZONAS.</text:p>
      <text:p text:style-name="P19">.- Página 6, memoria técnica, cronograma.</text:p>
      <text:p text:style-name="P19">.- Página 21, memoria técnica, cronograma.</text:p>
      <text:p text:style-name="P19">.- Página 23, memoria técnica, cronograma.</text:p>
      <text:p text:style-name="P19">.- Página 26, memoria técnica, cronograma.</text:p>
      <text:p text:style-name="P19">.- Página 32, memoria técnica, cronograma.</text:p>
      <text:p text:style-name="P19">.- Páginas 33 a 40, vivero municipal.</text:p>
      <text:p text:style-name="P19">2.- PLAN ANUAL DEL PERSONAL ADSCRITO.</text:p>
      <text:p text:style-name="P19">.- Página 45, Organigrama General (Jerarquía Funcional).</text:p>
      <text:p text:style-name="P19">.- Punto 2.2, Composición del equipo humano, medios directos e indirectos, páginas 46 a 53.</text:p>
      <text:p text:style-name="P19">.- Ámbito funcional; Planes de trabajo y operaciones asociadas, páginas 54 a 59.</text:p>
      <text:p text:style-name="P19">.- Punto 2.5, Organización y coordinación de los equipos de trabajo, páginas 60 a 62.</text:p>
      <text:p text:style-name="P19">.- Punto 2.8, Recursos humanos a disposición de la contrata en situaciones de prealerta, alerta, emergencias y alarmas, páginas 65 a 66.</text:p>
      <text:p text:style-name="P19">.- Punto 2.9, Programa de información y formación continuada del personal, páginas 67 a 69.</text:p>
      <text:p text:style-name="P39">3. PLAN DE MANTENIMIENTO DE LA RED DE RIEGO Y GESTIO?N EFICIENTE DEL AGUA. </text:p>
      <text:p text:style-name="P39">Punto 3.1.1.4.2, Aportación de estación meteorológica, páginas 82 a 84.</text:p>
      <text:p text:style-name="P20"><text:span text:style-name="T20">CUARTO.-</text:span><text:span text:style-name="T19"> </text:span><text:span text:style-name="T20">Declarar confidencial, respecto a la oferta presentada por el licitador URBASER, S.A. - CIF: A79524054, la siguiente documentación:</text:span></text:p>
      <text:p text:style-name="P39">1.- MEJORAS OFERTADAS A PROGRAMAS DE RECUPERACIO?N O REGENERACION DE ZONAS.</text:p>
      <text:p text:style-name="P39"><text:soft-page-break/>Punto 1.8, Mejora de la biodiversidad en Puerto Rico, páginas 10 y 11.</text:p>
      <text:p text:style-name="P39">Punto 1.9, Actuaciones para el incremento de la biodiversidad, páginas 12 a 14.</text:p>
      <text:p text:style-name="P39">Punto 1.10, Mejora de la sanidad vegetal mediante GIP, páginas 15 a 19.</text:p>
      <text:p text:style-name="P39">Punto 1.12, Control y seguimiento del riesgo en arbolado, páginas 21 a 25.</text:p>
      <text:p text:style-name="P39">2.- PLAN ANUAL DEL PERSONAL ADSCRITO. </text:p>
      <text:p text:style-name="P39">Punto 2.1, Organización del personal, páginas 26 a 28.</text:p>
      <text:p text:style-name="P39">Punto 2.4, Organigrama, página 31.</text:p>
      <text:p text:style-name="P39">Punto 2.5, Planificación anual de labores, página 31.</text:p>
      <text:p text:style-name="P39">Punto 2.6, Descripción y organización de los equipos de trabajo, páginas 32 a 41.</text:p>
      <text:p text:style-name="P42">Punto 2.9, Equipos de emergencia, páginas 48 y 49.</text:p>
      <text:p text:style-name="P20"/>
      <text:p text:style-name="P20"/>
      <text:p text:style-name="P20"><text:span text:style-name="T20">QUINTO.- </text:span><text:span text:style-name="T19">Considerar propuesto como adjudicatario del </text:span><text:span text:style-name="T20">«SERVICIO DE MANTENIMIENTO Y CONSERVACIÓN DE JARDINES, ESPACIOS LIBRES BAJO RIEGO Y ZONAS VERDES EN EL TÉRMINO MUNICIPAL DE MOGÁN» MEDIANTE PROCEDIMIENTO ABIERTO DE ADJUDICACIÓN Y TRAMITACIÓN ORDINARIA, SUJETO A REGULACIÓN ARMONIZADA, EXP: 8083/2024, a la entidad FCC MEDIO AMBIENTE, S.A.U - CIF: A28541639, ofertándose respecto a</text:span><text:span text:style-name="T19"> </text:span><text:span text:style-name="T20">los criterios sujetos a evaluación posterior (ver valoración ofertas en el Informe Técnico de fecha 22 de octubre de 2024):</text:span><text:span text:style-name="T19"> </text:span></text:p>
      <text:p text:style-name="P36">-Importe de <text:span text:style-name="T2">SIETE MILLONES CIENTO OCHENTA Y CUATRO MIL DOSCIENTOS OCHO EUROS CON OCHENTA CÉNTIMOS (7.184.208,80 )</text:span> </text:p>
      <text:p text:style-name="P36">-I.G.I.C <text:span text:style-name="T2">QUINIENTOS DOS MIL OCHOCIENTOS NOVENTA Y CUATRO EUROS CON SESENTA CÉNTIMOS (502.894,60 )</text:span> </text:p>
      <text:p text:style-name="P36">-Importe total (I.G.I.C. incluido) <text:span text:style-name="T2">SIETE MILLONES SEISCIENTOS OCHENTA Y SIETE MIL CIENTO TRES EUROS CON CUARENTA CÉNTIMOS (7.687.103,40 )</text:span> referido a la totalidad de su duración (4 años), </text:p>
      <text:p text:style-name="P36">el cual supone un porcentaje de baja de <text:span text:style-name="T2">5,50% </text:span>(dos decimales, redondeados al menor) respecto del Presupuesto Base de Licitación.</text:p>
      <text:p text:style-name="P20"/>
      <text:p text:style-name="P20"/>
      <text:p text:style-name="P34">MEJORAS PARA LA PRESTACIÓN DEL SERVICIO:</text:p>
      <text:p text:style-name="P36">Oferta Porcentual a los precios unitarios por valoración de obra (<text:span text:style-name="T2">25 </text:span>%)</text:p>
      <text:p text:style-name="P36"><text:span text:style-name="T45">SI</text:span><text:span text:style-name="T2">/NO </text:span>(tachar lo que proceda) Adscripción al servicio de dos vehículos tipo Renault Kangoo o similar para uso de la inspección municipal</text:p>
      <text:p text:style-name="P36"><text:span text:style-name="T45">SI</text:span><text:span text:style-name="T2">/NO </text:span>(tachar lo que proceda) La contratación de un trabajador con capacitación para conducir vehículos articulados y remolque con peso superior a 750 kg, durante la ejecución del contrato</text:p>
      <text:p text:style-name="P36"><text:span text:style-name="T45">SI</text:span><text:span text:style-name="T2">/NO </text:span>(tachar lo que proceda) El alquiler durante al menos tres meses al año de una Oruga tipo araña con un alcance mínimo de 33 metros para zonas de difícil acceso</text:p>
      <text:p text:style-name="P36"><text:span text:style-name="T45">SI/</text:span><text:span text:style-name="T2">NO </text:span>(tachar lo que proceda) Elaboración de un de programa de encuestas telefónicas para conocer el nivel de satisfacción de la ciudadanía con los servicios prestados; A través de este programa, se 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 al Ayuntamiento de Mogán. En dichas encuestas se preguntará, al menos, sobre la calidad del mantenimiento de los jardines y de las mejoras realizadas</text:p>
      <text:p text:style-name="P34">BUENAS PRÁCTICAS MEDIOAMBIENTALES:</text:p>
      <text:p text:style-name="P36"><text:span text:style-name="T45">SI/</text:span><text:span text:style-name="T2">NO </text:span>(tachar lo que proceda) tachar lo que proceda) Compromiso de realizar un curso de conducción eficiente para el personal del servicio que utilice vehículos, que permitan reducir el consumo energético y las emisiones de Gases de Efecto Invernadero</text:p>
      <text:p text:style-name="P59"><text:soft-page-break/><text:span text:style-name="T30">SI</text:span><text:span text:style-name="T20">/NO </text:span><text:span text:style-name="T19">(tachar lo que proceda) Compromiso de </text:span><text:span text:style-name="T20">NO</text:span><text:span text:style-name="T19"> utilizar bolsas de plástico para la recogida o retirada de restos de poda , utilizando para dicha actividad sacas reutilizables.</text:span></text:p>
      <text:p text:style-name="P20"><text:span text:style-name="T19">Siendo el plazo máximo de vigencia del contrato de </text:span><text:span text:style-name="T28">CUATRO (4) años,</text:span><text:span text:style-name="T19"> contados a partir de la fecha de inicio del servicio, prorrogable entre las partes antes de su finalización, por UNA (1) anualidad adicional hasta alcanzar un máximo de CINCO (5) años, incluida la prórroga, de conformidad con lo establecido en la cláusula 10 del Pliego de Cláusulas Administrativas y Pliego de Prescripciones Técnicas </text:span><text:span text:style-name="T29">y, de acuerdo con los términos de su oferta en relación a los restantes criterios de adjudicación,</text:span><text:span text:style-name="T19"> </text:span><text:span text:style-name="T20">relativos a la oferta sujeta a evaluación previa (ver Informe Técnico de fecha 03 de octubre de 2024, y Mesa de Contratación celebrada en fecha 10 de octubre</text:span><text:span text:style-name="T19"> </text:span><text:span text:style-name="T20">de 2024)</text:span><text:span text:style-name="T19"> y, atendiendo, en todo caso, al pliego de cláusulas administrativas particulares y al pliego de prescripciones técnicas, al considerarse que es la oferta más ventajosa, atendiendo al </text:span><text:span text:style-name="T28">orden decreciente </text:span><text:span text:style-name="T19">siguiente en que han quedado clasificadas las ofertas presentadas, admitidas y que no han sido declaradas anormales o desproporcionadas:</text:span></text:p>
      <table:table table:name="Tabla10" table:style-name="Tabla10">
        <table:table-column table:style-name="Tabla10.A"/>
        <table:table-column table:style-name="Tabla10.B"/>
        <table:table-column table:style-name="Tabla10.C"/>
        <table:table-column table:style-name="Tabla10.D"/>
        <table:table-column table:style-name="Tabla10.C"/>
        <table:table-column table:style-name="Tabla10.F"/>
        <table:table-column table:style-name="Tabla10.G"/>
        <table:table-column table:style-name="Tabla10.H"/>
        <table:table-column table:style-name="Tabla10.C"/>
        <table:table-column table:style-name="Tabla10.J"/>
        <table:table-row table:style-name="Tabla10.1">
          <table:table-cell table:style-name="Tabla10.A1" table:number-columns-spanned="10" office:value-type="string">
            <text:p text:style-name="P61">PUNTUACIÓN OBTENIDA EN CRITERIOS SUJETOS A UN JUICIO DE VALOR</text:p>
          </table:table-cell>
          <table:covered-table-cell/>
          <table:covered-table-cell/>
          <table:covered-table-cell/>
          <table:covered-table-cell/>
          <table:covered-table-cell/>
          <table:covered-table-cell/>
          <table:covered-table-cell/>
          <table:covered-table-cell/>
          <table:covered-table-cell/>
        </table:table-row>
        <table:table-row table:style-name="Tabla10.2">
          <table:table-cell table:style-name="Tabla10.A2" office:value-type="string">
            <text:p text:style-name="P62">LICITADORAS</text:p>
          </table:table-cell>
          <table:table-cell table:style-name="Tabla10.A2" office:value-type="string">
            <text:p text:style-name="P62">ELECCIÓN DE ZONAS DEGRADADAS</text:p>
          </table:table-cell>
          <table:table-cell table:style-name="Tabla10.A2" office:value-type="string">
            <text:p text:style-name="P62">PUNTOS</text:p>
          </table:table-cell>
          <table:table-cell table:style-name="Tabla10.A2" office:value-type="string">
            <text:p text:style-name="P62">PLAN ANUAL DE PERSONAL ADSCRITO AL SERVICIO</text:p>
          </table:table-cell>
          <table:table-cell table:style-name="Tabla10.A2" office:value-type="string">
            <text:p text:style-name="P62">PUNTOS</text:p>
          </table:table-cell>
          <table:table-cell table:style-name="Tabla10.A2" office:value-type="string">
            <text:p text:style-name="P62">PLAN DE MANTENIMIENTO DE LA RED DE RIEGO</text:p>
          </table:table-cell>
          <table:table-cell table:style-name="Tabla10.A2" office:value-type="string">
            <text:p text:style-name="P62">PUNTOS</text:p>
          </table:table-cell>
          <table:table-cell table:style-name="Tabla10.A2" office:value-type="string">
            <text:p text:style-name="P62">PLAN DE TRITURADO DE RESTOS LEÑOSOS</text:p>
          </table:table-cell>
          <table:table-cell table:style-name="Tabla10.A2" office:value-type="string">
            <text:p text:style-name="P62">PUNTOS</text:p>
          </table:table-cell>
          <table:table-cell table:style-name="Tabla10.J2" office:value-type="string">
            <text:p text:style-name="P62">TOTAL</text:p>
          </table:table-cell>
        </table:table-row>
        <table:table-row table:style-name="Tabla10.1">
          <table:table-cell table:style-name="Tabla10.A3" office:value-type="string">
            <text:p text:style-name="P63">CAPROS</text:p>
          </table:table-cell>
          <table:table-cell table:style-name="Tabla10.A3" office:value-type="string">
            <text:p text:style-name="P64">OFERTADO </text:p>
          </table:table-cell>
          <table:table-cell table:style-name="Tabla10.C3" office:value-type="float" office:value="10.65">
            <text:p text:style-name="P64">10,65</text:p>
          </table:table-cell>
          <table:table-cell table:style-name="Tabla10.A3" office:value-type="string">
            <text:p text:style-name="P64">OFERTADO </text:p>
          </table:table-cell>
          <table:table-cell table:style-name="Tabla10.E3" office:value-type="float" office:value="7">
            <text:p text:style-name="P64">7,00</text:p>
          </table:table-cell>
          <table:table-cell table:style-name="Tabla10.A3" office:value-type="string">
            <text:p text:style-name="P64">OFERTADO </text:p>
          </table:table-cell>
          <table:table-cell table:style-name="Tabla10.E3" office:value-type="float" office:value="3.2">
            <text:p text:style-name="P64">3,20</text:p>
          </table:table-cell>
          <table:table-cell table:style-name="Tabla10.A3" office:value-type="string">
            <text:p text:style-name="P64">OFERTADO </text:p>
          </table:table-cell>
          <table:table-cell table:style-name="Tabla10.E3" office:value-type="float" office:value="3.3">
            <text:p text:style-name="P76">3,30</text:p>
          </table:table-cell>
          <table:table-cell table:style-name="Tabla10.J3" office:value-type="float" office:value="24.15">
            <text:p text:style-name="P76">24,15</text:p>
          </table:table-cell>
        </table:table-row>
        <table:table-row table:style-name="Tabla10.1">
          <table:table-cell table:style-name="Tabla10.A3" office:value-type="string">
            <text:p text:style-name="P63">FOMENTO</text:p>
          </table:table-cell>
          <table:table-cell table:style-name="Tabla10.A3" office:value-type="string">
            <text:p text:style-name="P64">OFERTADO </text:p>
          </table:table-cell>
          <table:table-cell table:style-name="Tabla10.E3" office:value-type="float" office:value="17.8">
            <text:p text:style-name="P64">17,80</text:p>
          </table:table-cell>
          <table:table-cell table:style-name="Tabla10.A3" office:value-type="string">
            <text:p text:style-name="P64">OFERTADO </text:p>
          </table:table-cell>
          <table:table-cell table:style-name="Tabla10.E3" office:value-type="float" office:value="5.9">
            <text:p text:style-name="P64">5,90</text:p>
          </table:table-cell>
          <table:table-cell table:style-name="Tabla10.A3" office:value-type="string">
            <text:p text:style-name="P64">OFERTADO </text:p>
          </table:table-cell>
          <table:table-cell table:style-name="Tabla10.E3" office:value-type="float" office:value="5.5">
            <text:p text:style-name="P64">5,50</text:p>
          </table:table-cell>
          <table:table-cell table:style-name="Tabla10.A3" office:value-type="string">
            <text:p text:style-name="P64">OFERTADO </text:p>
          </table:table-cell>
          <table:table-cell table:style-name="Tabla10.E3" office:value-type="float" office:value="3.3">
            <text:p text:style-name="P76">3,30</text:p>
          </table:table-cell>
          <table:table-cell table:style-name="Tabla10.J3" office:value-type="float" office:value="32.5">
            <text:p text:style-name="P76">32,50</text:p>
          </table:table-cell>
        </table:table-row>
        <table:table-row table:style-name="Tabla10.1">
          <table:table-cell table:style-name="Tabla10.A3" office:value-type="string">
            <text:p text:style-name="P63">URBASER </text:p>
          </table:table-cell>
          <table:table-cell table:style-name="Tabla10.A3" office:value-type="string">
            <text:p text:style-name="P64">OFERTADO </text:p>
          </table:table-cell>
          <table:table-cell table:style-name="Tabla10.E3" office:value-type="float" office:value="7.2">
            <text:p text:style-name="P64">7,20</text:p>
          </table:table-cell>
          <table:table-cell table:style-name="Tabla10.A3" office:value-type="string">
            <text:p text:style-name="P64">OFERTADO </text:p>
          </table:table-cell>
          <table:table-cell table:style-name="Tabla10.E3" office:value-type="float" office:value="6.3">
            <text:p text:style-name="P64">6,30</text:p>
          </table:table-cell>
          <table:table-cell table:style-name="Tabla10.A3" office:value-type="string">
            <text:p text:style-name="P64">OFERTADO </text:p>
          </table:table-cell>
          <table:table-cell table:style-name="Tabla10.E3" office:value-type="float" office:value="4.9">
            <text:p text:style-name="P64">4,90</text:p>
          </table:table-cell>
          <table:table-cell table:style-name="Tabla10.A3" office:value-type="string">
            <text:p text:style-name="P64">OFERTADO </text:p>
          </table:table-cell>
          <table:table-cell table:style-name="Tabla10.E3" office:value-type="float" office:value="3.3">
            <text:p text:style-name="P76">3,30</text:p>
          </table:table-cell>
          <table:table-cell table:style-name="Tabla10.J3" office:value-type="float" office:value="21.7">
            <text:p text:style-name="P76">21,70</text:p>
          </table:table-cell>
        </table:table-row>
      </table:table>
      <table:table table:name="Tabla11" table:style-name="Tabla11">
        <table:table-column table:style-name="Tabla11.A"/>
        <table:table-column table:style-name="Tabla11.B"/>
        <table:table-column table:style-name="Tabla11.C"/>
        <table:table-column table:style-name="Tabla11.D"/>
        <table:table-column table:style-name="Tabla11.E"/>
        <table:table-column table:style-name="Tabla11.F"/>
        <table:table-column table:style-name="Tabla11.G"/>
        <table:table-column table:style-name="Tabla11.H"/>
        <table:table-column table:style-name="Tabla11.G"/>
        <table:table-column table:style-name="Tabla11.J"/>
        <table:table-column table:style-name="Tabla11.K"/>
        <table:table-column table:style-name="Tabla11.L"/>
        <table:table-column table:style-name="Tabla11.M"/>
        <table:table-column table:style-name="Tabla11.N"/>
        <table:table-column table:style-name="Tabla11.O"/>
        <table:table-column table:style-name="Tabla11.P"/>
        <table:table-column table:style-name="Tabla11.Q"/>
        <table:table-column table:style-name="Tabla11.R"/>
        <table:table-column table:style-name="Tabla11.S"/>
        <table:table-row table:style-name="Tabla11.1">
          <table:table-cell table:style-name="Tabla11.A1" table:number-columns-spanned="12" office:value-type="string">
            <text:p text:style-name="P61">PUNTUACIÓN OBTENIDA EN CRITERIOS EVALUABLES POR FÓRMULAS O PORCENTAJES</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a11.A1" table:number-columns-spanned="3" office:value-type="string">
            <text:p text:style-name="P12"/>
          </table:table-cell>
          <table:covered-table-cell/>
          <table:covered-table-cell/>
          <table:table-cell table:style-name="Tabla11.P1" table:number-columns-spanned="4" office:value-type="string">
            <text:p text:style-name="P12"/>
          </table:table-cell>
          <table:covered-table-cell/>
          <table:covered-table-cell/>
          <table:covered-table-cell/>
        </table:table-row>
        <table:table-row table:style-name="Tabla11.2">
          <table:table-cell table:style-name="Tabla11.A2" office:value-type="string">
            <text:p text:style-name="P65">LICITAD.</text:p>
          </table:table-cell>
          <table:table-cell table:style-name="Tabla11.A2" office:value-type="string">
            <text:p text:style-name="P65">OFERTA ECON.</text:p>
          </table:table-cell>
          <table:table-cell table:style-name="Tabla11.A2" office:value-type="string">
            <text:p text:style-name="P65">P.</text:p>
          </table:table-cell>
          <table:table-cell table:style-name="Tabla11.A2" office:value-type="string">
            <text:p text:style-name="P65">OFERTA %</text:p>
            <text:p text:style-name="P65">POR VAL. DE OBRA</text:p>
          </table:table-cell>
          <table:table-cell table:style-name="Tabla11.A2" office:value-type="string">
            <text:p text:style-name="P65">P.</text:p>
          </table:table-cell>
          <table:table-cell table:style-name="Tabla11.A2" office:value-type="string">
            <text:p text:style-name="P65">AP. VEH. </text:p>
          </table:table-cell>
          <table:table-cell table:style-name="Tabla11.A2" office:value-type="string">
            <text:p text:style-name="P65">P.</text:p>
          </table:table-cell>
          <table:table-cell table:style-name="Tabla11.A2" office:value-type="string">
            <text:p text:style-name="P65">CONT.</text:p>
            <text:p text:style-name="P65">DE UN TRAB.</text:p>
          </table:table-cell>
          <table:table-cell table:style-name="Tabla11.A2" office:value-type="string">
            <text:p text:style-name="P65">P.</text:p>
          </table:table-cell>
          <table:table-cell table:style-name="Tabla11.A2" office:value-type="string">
            <text:p text:style-name="P65">ALQ. ORUGA</text:p>
          </table:table-cell>
          <table:table-cell table:style-name="Tabla11.A2" office:value-type="string">
            <text:p text:style-name="P65">P.</text:p>
          </table:table-cell>
          <table:table-cell table:style-name="Tabla11.A2" table:number-columns-spanned="2" office:value-type="string">
            <text:p text:style-name="P65">C. DE COND. EFICIENTE</text:p>
          </table:table-cell>
          <table:covered-table-cell/>
          <table:table-cell table:style-name="Tabla11.A2" office:value-type="string">
            <text:p text:style-name="P65">P.</text:p>
          </table:table-cell>
          <table:table-cell table:style-name="Tabla11.A2" office:value-type="string">
            <text:p text:style-name="P65">C. NO UTIL. BOLSAS DE PLÁST.</text:p>
          </table:table-cell>
          <table:table-cell table:style-name="Tabla11.A2" office:value-type="string">
            <text:p text:style-name="P65">P.</text:p>
          </table:table-cell>
          <table:table-cell table:style-name="Tabla11.A2" office:value-type="string">
            <text:p text:style-name="P65">ENC.</text:p>
            <text:p text:style-name="P65">TELF</text:p>
          </table:table-cell>
          <table:table-cell table:style-name="Tabla11.A2" office:value-type="string">
            <text:p text:style-name="P65">P</text:p>
          </table:table-cell>
          <table:table-cell table:style-name="Tabla11.S2" office:value-type="string">
            <text:p text:style-name="P65">TOTAL</text:p>
          </table:table-cell>
        </table:table-row>
        <table:table-row table:style-name="Tabla11.1">
          <table:table-cell table:style-name="Tabla11.A3" office:value-type="string">
            <text:p text:style-name="P66">CAPROS</text:p>
          </table:table-cell>
          <table:table-cell table:style-name="Tabla11.B3" office:value-type="percentage" office:value="0.0454">
            <text:p text:style-name="P67">4,54%</text:p>
          </table:table-cell>
          <table:table-cell table:style-name="Tabla11.C3" office:value-type="float" office:value="16.84">
            <text:p text:style-name="P74">16,84</text:p>
          </table:table-cell>
          <table:table-cell table:style-name="Tabla11.B3" office:value-type="percentage" office:value="0.25">
            <text:p text:style-name="P67">25,00%</text:p>
          </table:table-cell>
          <table:table-cell table:style-name="Tabla11.E3" office:value-type="float" office:value="3.13">
            <text:p text:style-name="P74">3,13</text:p>
          </table:table-cell>
          <table:table-cell table:style-name="Tabla11.A3" office:value-type="string">
            <text:p text:style-name="P68">SI </text:p>
          </table:table-cell>
          <table:table-cell table:style-name="Tabla11.C3" office:value-type="float" office:value="12">
            <text:p text:style-name="P68">12</text:p>
          </table:table-cell>
          <table:table-cell table:style-name="Tabla11.A3" office:value-type="string">
            <text:p text:style-name="P68">SI </text:p>
          </table:table-cell>
          <table:table-cell table:style-name="Tabla11.C3" office:value-type="float" office:value="15">
            <text:p text:style-name="P68">15</text:p>
          </table:table-cell>
          <table:table-cell table:style-name="Tabla11.A3" office:value-type="string">
            <text:p text:style-name="P68">SI </text:p>
          </table:table-cell>
          <table:table-cell table:style-name="Tabla11.C3" office:value-type="float" office:value="7">
            <text:p text:style-name="P68">7</text:p>
          </table:table-cell>
          <table:table-cell table:style-name="Tabla11.A3" table:number-columns-spanned="2" office:value-type="string">
            <text:p text:style-name="P68">SI </text:p>
          </table:table-cell>
          <table:covered-table-cell/>
          <table:table-cell table:style-name="Tabla11.C3" office:value-type="float" office:value="0.5">
            <text:p text:style-name="P68">0,5</text:p>
          </table:table-cell>
          <table:table-cell table:style-name="Tabla11.A3" office:value-type="string">
            <text:p text:style-name="P68">SI</text:p>
          </table:table-cell>
          <table:table-cell table:style-name="Tabla11.P3" office:value-type="float" office:value="1.5">
            <text:p text:style-name="P75">1,5</text:p>
          </table:table-cell>
          <table:table-cell table:style-name="Tabla11.A3" office:value-type="string">
            <text:p text:style-name="P75">SI</text:p>
          </table:table-cell>
          <table:table-cell table:style-name="Tabla11.R3" office:value-type="string">
            <text:p text:style-name="P75">2,0</text:p>
          </table:table-cell>
          <table:table-cell table:style-name="Tabla11.S3" office:value-type="float" office:value="57.97">
            <text:p text:style-name="P75">57,97</text:p>
          </table:table-cell>
        </table:table-row>
        <table:table-row table:style-name="Tabla11.1">
          <table:table-cell table:style-name="Tabla11.A3" office:value-type="string">
            <text:p text:style-name="P66">FOMENTO</text:p>
          </table:table-cell>
          <table:table-cell table:style-name="Tabla11.B3" office:value-type="percentage" office:value="0.055">
            <text:p text:style-name="P67">5,50%</text:p>
          </table:table-cell>
          <table:table-cell table:style-name="Tabla11.C3" office:value-type="float" office:value="18.05">
            <text:p text:style-name="P74">18,05</text:p>
          </table:table-cell>
          <table:table-cell table:style-name="Tabla11.B3" office:value-type="percentage" office:value="0.25">
            <text:p text:style-name="P67">25,00%</text:p>
          </table:table-cell>
          <table:table-cell table:style-name="Tabla11.E3" office:value-type="float" office:value="3.13">
            <text:p text:style-name="P74">3,13</text:p>
          </table:table-cell>
          <table:table-cell table:style-name="Tabla11.A3" office:value-type="string">
            <text:p text:style-name="P68">SI </text:p>
          </table:table-cell>
          <table:table-cell table:style-name="Tabla11.C3" office:value-type="float" office:value="12">
            <text:p text:style-name="P68">12</text:p>
          </table:table-cell>
          <table:table-cell table:style-name="Tabla11.A3" office:value-type="string">
            <text:p text:style-name="P68">SI </text:p>
          </table:table-cell>
          <table:table-cell table:style-name="Tabla11.C3" office:value-type="float" office:value="15">
            <text:p text:style-name="P68">15</text:p>
          </table:table-cell>
          <table:table-cell table:style-name="Tabla11.A3" office:value-type="string">
            <text:p text:style-name="P68">SI </text:p>
          </table:table-cell>
          <table:table-cell table:style-name="Tabla11.C3" office:value-type="float" office:value="7">
            <text:p text:style-name="P68">7</text:p>
          </table:table-cell>
          <table:table-cell table:style-name="Tabla11.A3" table:number-columns-spanned="2" office:value-type="string">
            <text:p text:style-name="P68">SI </text:p>
          </table:table-cell>
          <table:covered-table-cell/>
          <table:table-cell table:style-name="Tabla11.C3" office:value-type="float" office:value="0.5">
            <text:p text:style-name="P68">0,5</text:p>
          </table:table-cell>
          <table:table-cell table:style-name="Tabla11.A3" office:value-type="string">
            <text:p text:style-name="P68">SI</text:p>
          </table:table-cell>
          <table:table-cell table:style-name="Tabla11.P3" office:value-type="float" office:value="1.5">
            <text:p text:style-name="P75">1,5</text:p>
          </table:table-cell>
          <table:table-cell table:style-name="Tabla11.A3" office:value-type="string">
            <text:p text:style-name="P75">SI</text:p>
          </table:table-cell>
          <table:table-cell table:style-name="Tabla11.P3" office:value-type="float" office:value="2">
            <text:p text:style-name="P75">2,0</text:p>
          </table:table-cell>
          <table:table-cell table:style-name="Tabla11.S3" office:value-type="float" office:value="59.18">
            <text:p text:style-name="P75">59,18</text:p>
          </table:table-cell>
        </table:table-row>
        <table:table-row table:style-name="Tabla11.1">
          <table:table-cell table:style-name="Tabla11.A3" office:value-type="string">
            <text:p text:style-name="P66">URBASER </text:p>
          </table:table-cell>
          <table:table-cell table:style-name="Tabla11.B3" office:value-type="percentage" office:value="0.0926">
            <text:p text:style-name="P67">9,26%</text:p>
          </table:table-cell>
          <table:table-cell table:style-name="Tabla11.C3" office:value-type="float" office:value="20.23">
            <text:p text:style-name="P74">20,23</text:p>
          </table:table-cell>
          <table:table-cell table:style-name="Tabla11.B3" office:value-type="percentage" office:value="0.4">
            <text:p text:style-name="P67">40,00%</text:p>
          </table:table-cell>
          <table:table-cell table:style-name="Tabla11.P3" office:value-type="float" office:value="5">
            <text:p text:style-name="P74">5,0</text:p>
          </table:table-cell>
          <table:table-cell table:style-name="Tabla11.A3" office:value-type="string">
            <text:p text:style-name="P68">SI </text:p>
          </table:table-cell>
          <table:table-cell table:style-name="Tabla11.C3" office:value-type="float" office:value="12">
            <text:p text:style-name="P68">12</text:p>
          </table:table-cell>
          <table:table-cell table:style-name="Tabla11.A3" office:value-type="string">
            <text:p text:style-name="P68">SI </text:p>
          </table:table-cell>
          <table:table-cell table:style-name="Tabla11.C3" office:value-type="float" office:value="15">
            <text:p text:style-name="P68">15</text:p>
          </table:table-cell>
          <table:table-cell table:style-name="Tabla11.A3" office:value-type="string">
            <text:p text:style-name="P68">SI </text:p>
          </table:table-cell>
          <table:table-cell table:style-name="Tabla11.C3" office:value-type="float" office:value="7">
            <text:p text:style-name="P68">7</text:p>
          </table:table-cell>
          <table:table-cell table:style-name="Tabla11.A3" table:number-columns-spanned="2" office:value-type="string">
            <text:p text:style-name="P68">SI </text:p>
          </table:table-cell>
          <table:covered-table-cell/>
          <table:table-cell table:style-name="Tabla11.C3" office:value-type="float" office:value="0.5">
            <text:p text:style-name="P68">0,5</text:p>
          </table:table-cell>
          <table:table-cell table:style-name="Tabla11.A3" office:value-type="string">
            <text:p text:style-name="P68">SI</text:p>
          </table:table-cell>
          <table:table-cell table:style-name="Tabla11.P3" office:value-type="float" office:value="1.5">
            <text:p text:style-name="P75">1,5</text:p>
          </table:table-cell>
          <table:table-cell table:style-name="Tabla11.A3" office:value-type="string">
            <text:p text:style-name="P75">SI</text:p>
          </table:table-cell>
          <table:table-cell table:style-name="Tabla11.P3" office:value-type="float" office:value="2">
            <text:p text:style-name="P75">2,0</text:p>
          </table:table-cell>
          <table:table-cell table:style-name="Tabla11.S3" office:value-type="float" office:value="63.23">
            <text:p text:style-name="P75">63,23</text:p>
          </table:table-cell>
        </table:table-row>
      </table:table>
      <table:table table:name="Tabla12" table:style-name="Tabla12">
        <table:table-column table:style-name="Tabla12.A"/>
        <table:table-column table:style-name="Tabla12.B"/>
        <table:table-column table:style-name="Tabla12.C"/>
        <table:table-column table:style-name="Tabla12.D"/>
        <table:table-row table:style-name="Tabla12.1">
          <table:table-cell table:style-name="Tabla12.A1" table:number-columns-spanned="4" office:value-type="string">
            <text:p text:style-name="P61">PUNTUACIÓN FINAL POR ORDEN DECRECIENTE</text:p>
          </table:table-cell>
          <table:covered-table-cell/>
          <table:covered-table-cell/>
          <table:covered-table-cell/>
        </table:table-row>
        <text:soft-page-break/>
        <table:table-row table:style-name="Tabla12.2">
          <table:table-cell table:style-name="Tabla12.A2" office:value-type="string">
            <text:p text:style-name="P62">LICITADORAS</text:p>
          </table:table-cell>
          <table:table-cell table:style-name="Tabla12.A2" office:value-type="string">
            <text:p text:style-name="P62">CRITERIOS SUJETOS A JUICIO DE VALOR</text:p>
          </table:table-cell>
          <table:table-cell table:style-name="Tabla12.A2" office:value-type="string">
            <text:p text:style-name="P62">CRITERIOS SUJETOS A VALORACIÓN AUTOMÁTICA</text:p>
          </table:table-cell>
          <table:table-cell table:style-name="Tabla12.D2" office:value-type="string">
            <text:p text:style-name="P62">TOTAL</text:p>
          </table:table-cell>
        </table:table-row>
        <table:table-row table:style-name="Tabla12.1">
          <table:table-cell table:style-name="Tabla12.A3" office:value-type="string">
            <text:p text:style-name="P63">FOMENTO</text:p>
          </table:table-cell>
          <table:table-cell table:style-name="Tabla12.A3" office:value-type="string">
            <text:p text:style-name="P64">32,50 puntos</text:p>
          </table:table-cell>
          <table:table-cell table:style-name="Tabla12.A3" office:value-type="string">
            <text:p text:style-name="P64">59,18 puntos</text:p>
          </table:table-cell>
          <table:table-cell table:style-name="Tabla12.D3" office:value-type="string">
            <text:p text:style-name="P76">91,68 <text:span text:style-name="T19">puntos</text:span></text:p>
          </table:table-cell>
        </table:table-row>
        <table:table-row table:style-name="Tabla12.1">
          <table:table-cell table:style-name="Tabla12.A3" office:value-type="string">
            <text:p text:style-name="P63">URBASER </text:p>
          </table:table-cell>
          <table:table-cell table:style-name="Tabla12.A3" office:value-type="string">
            <text:p text:style-name="P64">21,70 puntos</text:p>
          </table:table-cell>
          <table:table-cell table:style-name="Tabla12.A3" office:value-type="string">
            <text:p text:style-name="P64">63,23 puntos</text:p>
          </table:table-cell>
          <table:table-cell table:style-name="Tabla12.D3" office:value-type="string">
            <text:p text:style-name="P76">84,93 <text:span text:style-name="T19">puntos</text:span></text:p>
          </table:table-cell>
        </table:table-row>
        <table:table-row table:style-name="Tabla12.1">
          <table:table-cell table:style-name="Tabla12.A3" office:value-type="string">
            <text:p text:style-name="P63">CAPROSS-TAGOROR</text:p>
          </table:table-cell>
          <table:table-cell table:style-name="Tabla12.A3" office:value-type="string">
            <text:p text:style-name="P64">24,15 puntos</text:p>
          </table:table-cell>
          <table:table-cell table:style-name="Tabla12.A3" office:value-type="string">
            <text:p text:style-name="P64">57,97 puntos</text:p>
          </table:table-cell>
          <table:table-cell table:style-name="Tabla12.D3" office:value-type="string">
            <text:p text:style-name="P76">82,12 <text:span text:style-name="T19">puntos</text:span></text:p>
          </table:table-cell>
        </table:table-row>
      </table:table>
      <text:p text:style-name="P20"/>
      <text:p text:style-name="P20"/>
      <text:p text:style-name="P20"><text:span text:style-name="T20">SEXTO.- Requerir a la entidad</text:span><text:span text:style-name="T19"> propuesta como adjudicataria del contrato, para que dentro del plazo de </text:span><text:span text:style-name="T20">DIEZ</text:span><text:span text:style-name="T28"> </text:span><text:span text:style-name="T29">(10) días hábiles</text:span><text:span text:style-name="T19">, a contar desde el siguiente a aquél en que se haya publicado el requerimiento, presente la documentación que se indica en la cláusula 19 del Pliego de Cláusulas Administrativas Particulares que rige la meritada licitación. </text:span></text:p>
      <text:p text:style-name="P56"><text:span text:style-name="T28">Respecto a la garantía definitiva, </text:span><text:span text:style-name="T19">correspondiente a un importe del 5 por 100 del precio final ofertado, excluido el I.G.I.C., debe depositar una garantía definitiva por importe de </text:span><text:span text:style-name="T29">359.210,44</text:span><text:span text:style-name="T28"> </text:span><text:span text:style-name="T29">euros.</text:span><text:span text:style-name="T19">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57"><text:span text:style-name="T20">SÉPTIMO.- </text:span><text:span text:style-name="T19">Notificar el acuerdo adoptado a Dña. María Cecilia Santana Díaz (Coordinadora de Área de Medio Ambiente, Servicios Públicos, Obras Públicas y Embellecimiento), a la Unidad Administrativa de Servicios Públicos y a la Tesorería e Intervención de este Ayuntamiento, a los efectos oportunos.”</text:span></text:p>
      <text:p text:style-name="P31"><text:tab/><text:span text:style-name="T52">Considerando que la adopción de este acuerdo es competencia de la Junta de Gobierno Local, en virtud de las delegaciones de competencia acordadas en el Pleno celebrado en sesión ordinaria el día 7 de julio de 2023.</text:span></text:p>
      <text:p text:style-name="P18"><text:span text:style-name="Strong_20_Emphasis"><text:span text:style-name="T31"><text:tab/>La Junta de Gobierno Local, acuerda aprobar la propuesta emitida en los términos que se recogen precedentemente.</text:span></text:span></text:p>
      <text:p text:style-name="P28"><text:span text:style-name="Strong_20_Emphasis"><text:span text:style-name="T3"/></text:span></text:p>
      <text:p text:style-name="P29"><text:span text:style-name="T19"><text:tab/>Y no habiendo más asuntos que tratar, por la Presidencia se levanta la sesión, siendo las doce horas, cuarenta y un minutos del día al comienzo indicado, de todo lo cual, yo como Secretario General Accidental doy fe.</text:span> </text:p>
      <text:p text:style-name="P29"/>
      <text:p text:style-name="P30">EL PRESIDENTE, <text:tab/><text:tab/><text:tab/><text:tab/><text:tab/>EL SECRETARIO GENERAL ACCIDENTAL,</text:p>
      <text:p text:style-name="P16"/>
      <text:p text:style-name="P16"/>
      <table:table table:name="Table4" table:style-name="Table4">
        <table:table-column table:style-name="Table4.A"/>
        <table:table-column table:style-name="Table4.B"/>
        <table:table-column table:style-name="Table4.C"/>
        <table:table-row>
          <table:table-cell table:style-name="Table4.A1" office:value-type="string">
            <text:p text:style-name="P16"/>
          </table:table-cell>
          <table:table-cell table:style-name="Table4.A1" office:value-type="string">
            <text:p text:style-name="P16"/>
          </table:table-cell>
          <table:table-cell table:style-name="Table4.A1" office:value-type="string">
            <text:p text:style-name="P16"/>
          </table:table-cell>
        </table:table-row>
      </table:table>
      <text:p text:style-name="P80"><text:span text:style-name="T57">Diligencia para hacer constar que el acta de la Junta de Gobierno Local de fecha </text:span><text:span text:style-name="T58">29 de octubre de 2024, en sesión extraordinaria, </text:span><text:span text:style-name="T57">ha sido aprobada por dicho órgano en la sesión celebrada el día </text:span><text:span text:style-name="T58">5 de noviembre de 2024.</text:span></text:p>
      <text:p text:style-name="P81"/>
      <text:p text:style-name="P81">Y para que conste, firmo la presente en Mogán, a fecha indicada en la firma electrónica.<text:tab/></text:p>
      <text:p text:style-name="P81"/>
      <text:p text:style-name="P81"><text:tab/><text:tab/><text:tab/> <text:s text:c="10"/>El Secretario General Accidental,</text:p>
      <text:p text:style-name="P82"><text:tab/><text:tab/> <text:tab/> <text:s text:c="13"/>Fdo.: David Chao Castr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3" svg:font-family="Arial, Helvetica, sans-serif"/>
    <style:font-face style:name="Arial4"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0"><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39</text:page-number></text:span></text:span><text:span text:style-name="Fuente_20_de_20_párrafo_20_predeter."><text:span text:style-name="MT1"> de </text:span></text:span><text:span text:style-name="Fuente_20_de_20_párrafo_20_predeter."><text:span text:style-name="MT1"><text:page-count>42</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40</text:page-number></text:span></text:span><text:span text:style-name="Fuente_20_de_20_párrafo_20_predeter."><text:span text:style-name="MT1"> de </text:span></text:span><text:span text:style-name="Fuente_20_de_20_párrafo_20_predeter."><text:span text:style-name="MT1"><text:page-count>42</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1T12:31:36.39</dc:date>
    <meta:editing-cycles>36</meta:editing-cycles>
    <meta:editing-duration>PT3H20M28S</meta:editing-duration>
    <meta:document-statistic meta:table-count="15" meta:image-count="1" meta:object-count="0" meta:page-count="42" meta:paragraph-count="984" meta:word-count="24131" meta:character-count="154299"/>
    <meta:user-defined meta:name="Información 1"/>
    <meta:user-defined meta:name="Información 2"/>
    <meta:user-defined meta:name="Información 3"/>
    <meta:user-defined meta:name="Información 4"/>
    <meta:template xlink:type="simple" xlink:actuate="onRequest" xlink:title="" xlink:href="file://vmfilepm/redirected$/promera/Descargas/acta3018533573945672.odt/Normal.dotm"/>
  </office:meta>
</office:document-meta>
</file>