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4" svg:font-family="Arial"/>
    <style:font-face style:name="Arial-BoldItalicMT" svg:font-family="Arial-BoldItalicMT"/>
    <style:font-face style:name="Arial-BoldMT" svg:font-family="Arial-BoldMT"/>
    <style:font-face style:name="Arial3" svg:font-family="Arial, Helvetica, sans-serif"/>
    <style:font-face style:name="Arial6" svg:font-family="Arial, sans-serif"/>
    <style:font-face style:name="Arial7" svg:font-family="Arial, serif"/>
    <style:font-face style:name="ArialMT" svg:font-family="ArialMT, sans-serif"/>
    <style:font-face style:name="Calibri-Bold1" svg:font-family="Calibri-Bold"/>
    <style:font-face style:name="Calibri1" svg:font-family="Calibri, sans-serif"/>
    <style:font-face style:name="Calibri" svg:font-family="Calibri, serif"/>
    <style:font-face style:name="OpenSymbol" svg:font-family="OpenSymbol"/>
    <style:font-face style:name="Tahoma1" svg:font-family="Tahoma"/>
    <style:font-face style:name="Times New Roman1" svg:font-family="'Times New Roman', serif"/>
    <style:font-face style:name="Arial-BoldItalicMT1" svg:font-family="Arial-BoldItalicMT" style:font-family-generic="script"/>
    <style:font-face style:name="Arial8" svg:font-family="Arial" style:font-family-generic="swiss"/>
    <style:font-face style:name="ArialMT1" svg:font-family="ArialMT" style:font-family-generic="swiss"/>
    <style:font-face style:name="Calibri2" svg:font-family="Calibri" style:font-family-generic="swiss"/>
    <style:font-face style:name="Calibri-Bold" svg:font-family="Calibri-Bold" style:font-family-generic="swiss"/>
    <style:font-face style:name="Cambria" svg:font-family="Cambria" style:font-family-generic="swiss"/>
    <style:font-face style:name="Courier New" svg:font-family="'Courier New'" style:font-family-generic="modern" style:font-pitch="fixed"/>
    <style:font-face style:name="NSimSun" svg:font-family="NSimSun" style:font-family-generic="modern" style:font-pitch="fixed"/>
    <style:font-face style:name="Arial10" svg:font-family="Arial" style:font-pitch="variable"/>
    <style:font-face style:name="SimSun, 'Arial Unicode MS'" svg:font-family="'SimSun, 'Arial Unicode MS''" style:font-pitch="variable"/>
    <style:font-face style:name="SimSun2" svg:font-family="SimSun, 'Arial Unicode MS'" style:font-pitch="variable"/>
    <style:font-face style:name="Arial2"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Mangal1" svg:font-family="Mangal, 'Courier New'" style:font-family-generic="roman" style:font-pitch="variable"/>
    <style:font-face style:name="SimSun1" svg:font-family="SimSun"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5"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9" svg:font-family="Arial" style:font-family-generic="system" style:font-pitch="variable"/>
    <style:font-face style:name="SimSun" svg:font-family="SimSun" style:font-family-generic="system" style:font-pitch="variable"/>
    <style:font-face style:name="SimSun3" svg:font-family="SimSun, 宋体"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6.659cm" table:align="left"/>
    </style:style>
    <style:style style:name="Tabla3.A" style:family="table-column">
      <style:table-column-properties style:column-width="5.329cm"/>
    </style:style>
    <style:style style:name="Tabla3.B" style:family="table-column">
      <style:table-column-properties style:column-width="0.665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60" style:family="table">
      <style:table-properties style:width="14.658cm" table:align="left"/>
    </style:style>
    <style:style style:name="Tabla60.A" style:family="table-column">
      <style:table-column-properties style:column-width="11.726cm"/>
    </style:style>
    <style:style style:name="Tabla60.B" style:family="table-column">
      <style:table-column-properties style:column-width="1.466cm"/>
    </style:style>
    <style:style style:name="Tabla60.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44cm"/>
    </style:style>
    <style:style style:name="Tabla5.B" style:family="table-column">
      <style:table-column-properties style:column-width="14.254cm"/>
    </style:style>
    <style:style style:name="Tabla5.A1" style:family="table-cell">
      <style:table-cell-properties style:vertical-align="middle" fo:padding="0.049cm" fo:border="none"/>
    </style:style>
    <style:style style:name="Tabla5.A18" style:family="table-cell">
      <style:table-cell-properties style:vertical-align="" fo:padding="0.049cm" fo:border="none"/>
    </style:style>
    <style:style style:name="Tabla6" style:family="table">
      <style:table-properties style:width="16.492cm" table:align="left"/>
    </style:style>
    <style:style style:name="Tabla6.A" style:family="table-column">
      <style:table-column-properties style:column-width="1.815cm"/>
    </style:style>
    <style:style style:name="Tabla6.B" style:family="table-column">
      <style:table-column-properties style:column-width="1.868cm"/>
    </style:style>
    <style:style style:name="Tabla6.C" style:family="table-column">
      <style:table-column-properties style:column-width="1.653cm"/>
    </style:style>
    <style:style style:name="Tabla6.D" style:family="table-column">
      <style:table-column-properties style:column-width="3.595cm"/>
    </style:style>
    <style:style style:name="Tabla6.E" style:family="table-column">
      <style:table-column-properties style:column-width="4.927cm"/>
    </style:style>
    <style:style style:name="Tabla6.F" style:family="table-column">
      <style:table-column-properties style:column-width="2.635cm"/>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F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6.A57" style:family="table-cell">
      <style:table-cell-properties fo:background-color="#dddddd" fo:padding="0.106cm" fo:border-left="0.035cm solid #000000" fo:border-right="none" fo:border-top="none" fo:border-bottom="0.035cm solid #000000">
        <style:background-image/>
      </style:table-cell-properties>
    </style:style>
    <style:style style:name="Tabla6.F57"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7" style:family="table">
      <style:table-properties style:width="16.492cm" table:align="left"/>
    </style:style>
    <style:style style:name="Tabla7.A" style:family="table-column">
      <style:table-column-properties style:column-width="1.979cm"/>
    </style:style>
    <style:style style:name="Tabla7.B" style:family="table-column">
      <style:table-column-properties style:column-width="1.813cm"/>
    </style:style>
    <style:style style:name="Tabla7.C" style:family="table-column">
      <style:table-column-properties style:column-width="1.566cm"/>
    </style:style>
    <style:style style:name="Tabla7.D" style:family="table-column">
      <style:table-column-properties style:column-width="3.637cm"/>
    </style:style>
    <style:style style:name="Tabla7.E" style:family="table-column">
      <style:table-column-properties style:column-width="4.697cm"/>
    </style:style>
    <style:style style:name="Tabla7.F" style:family="table-column">
      <style:table-column-properties style:column-width="2.799cm"/>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F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F2" style:family="table-cell">
      <style:table-cell-properties fo:padding="0.106cm" fo:border-left="0.035cm solid #000000" fo:border-right="0.035cm solid #000000" fo:border-top="none" fo:border-bottom="0.035cm solid #000000"/>
    </style:style>
    <style:style style:name="Tabla7.A5" style:family="table-cell">
      <style:table-cell-properties fo:background-color="#dddddd" fo:padding="0.106cm" fo:border-left="0.035cm solid #000000" fo:border-right="none" fo:border-top="none" fo:border-bottom="0.035cm solid #000000">
        <style:background-image/>
      </style:table-cell-properties>
    </style:style>
    <style:style style:name="Tabla7.F5"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8" style:family="table">
      <style:table-properties style:width="16.492cm" table:align="left"/>
    </style:style>
    <style:style style:name="Tabla8.A" style:family="table-column">
      <style:table-column-properties style:column-width="1.815cm"/>
    </style:style>
    <style:style style:name="Tabla8.B" style:family="table-column">
      <style:table-column-properties style:column-width="1.757cm"/>
    </style:style>
    <style:style style:name="Tabla8.C" style:family="table-column">
      <style:table-column-properties style:column-width="2.117cm"/>
    </style:style>
    <style:style style:name="Tabla8.D" style:family="table-column">
      <style:table-column-properties style:column-width="3.528cm"/>
    </style:style>
    <style:style style:name="Tabla8.E" style:family="table-column">
      <style:table-column-properties style:column-width="4.641cm"/>
    </style:style>
    <style:style style:name="Tabla8.F" style:family="table-column">
      <style:table-column-properties style:column-width="2.635cm"/>
    </style:style>
    <style:style style:name="Tabla8.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8.F1" style:family="table-cell">
      <style:table-cell-properties fo:background-color="#dddddd" fo:padding="0.106cm" fo:border="0.035cm solid #000000">
        <style:background-image/>
      </style:table-cell-properties>
    </style:style>
    <style:style style:name="Tabla8.A2" style:family="table-cell">
      <style:table-cell-properties fo:padding="0.106cm" fo:border-left="0.035cm solid #000000" fo:border-right="none" fo:border-top="none" fo:border-bottom="0.035cm solid #000000"/>
    </style:style>
    <style:style style:name="Tabla8.F2" style:family="table-cell">
      <style:table-cell-properties fo:padding="0.106cm" fo:border-left="0.035cm solid #000000" fo:border-right="0.035cm solid #000000" fo:border-top="none" fo:border-bottom="0.035cm solid #000000"/>
    </style:style>
    <style:style style:name="Tabla8.A57" style:family="table-cell">
      <style:table-cell-properties fo:background-color="#dddddd" fo:padding="0.106cm" fo:border-left="0.035cm solid #000000" fo:border-right="none" fo:border-top="none" fo:border-bottom="0.035cm solid #000000">
        <style:background-image/>
      </style:table-cell-properties>
    </style:style>
    <style:style style:name="Tabla8.F57"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9" style:family="table">
      <style:table-properties style:width="16.492cm" table:align="left"/>
    </style:style>
    <style:style style:name="Tabla9.A" style:family="table-column">
      <style:table-column-properties style:column-width="1.979cm"/>
    </style:style>
    <style:style style:name="Tabla9.B" style:family="table-column">
      <style:table-column-properties style:column-width="1.946cm"/>
    </style:style>
    <style:style style:name="Tabla9.C" style:family="table-column">
      <style:table-column-properties style:column-width="2.051cm"/>
    </style:style>
    <style:style style:name="Tabla9.D" style:family="table-column">
      <style:table-column-properties style:column-width="2.778cm"/>
    </style:style>
    <style:style style:name="Tabla9.E" style:family="table-column">
      <style:table-column-properties style:column-width="4.939cm"/>
    </style:style>
    <style:style style:name="Tabla9.F" style:family="table-column">
      <style:table-column-properties style:column-width="2.799cm"/>
    </style:style>
    <style:style style:name="Tabla9.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9.F1" style:family="table-cell">
      <style:table-cell-properties fo:background-color="#dddddd" fo:padding="0.106cm" fo:border="0.035cm solid #000000">
        <style:background-image/>
      </style:table-cell-properties>
    </style:style>
    <style:style style:name="Tabla9.A2" style:family="table-cell">
      <style:table-cell-properties fo:padding="0.106cm" fo:border-left="0.035cm solid #000000" fo:border-right="none" fo:border-top="none" fo:border-bottom="0.035cm solid #000000"/>
    </style:style>
    <style:style style:name="Tabla9.F2" style:family="table-cell">
      <style:table-cell-properties fo:padding="0.106cm" fo:border-left="0.035cm solid #000000" fo:border-right="0.035cm solid #000000" fo:border-top="none" fo:border-bottom="0.035cm solid #000000"/>
    </style:style>
    <style:style style:name="Tabla9.A5" style:family="table-cell">
      <style:table-cell-properties fo:background-color="#dddddd" fo:padding="0.106cm" fo:border-left="0.035cm solid #000000" fo:border-right="none" fo:border-top="none" fo:border-bottom="0.035cm solid #000000">
        <style:background-image/>
      </style:table-cell-properties>
    </style:style>
    <style:style style:name="Tabla9.F5"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0" style:family="table">
      <style:table-properties style:width="16.492cm" table:align="left"/>
    </style:style>
    <style:style style:name="Tabla10.A" style:family="table-column">
      <style:table-column-properties style:column-width="3.298cm"/>
    </style:style>
    <style:style style:name="Tabla10.B" style:family="table-column">
      <style:table-column-properties style:column-width="2.281cm"/>
    </style:style>
    <style:style style:name="Tabla10.C" style:family="table-column">
      <style:table-column-properties style:column-width="4.318cm"/>
    </style:style>
    <style:style style:name="Tabla10.D" style:family="table-column">
      <style:table-column-properties style:column-width="3.3cm"/>
    </style:style>
    <style:style style:name="Tabla10.E" style:family="table-column">
      <style:table-column-properties style:column-width="3.295cm"/>
    </style:style>
    <style:style style:name="Tabla10.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10.E1" style:family="table-cell">
      <style:table-cell-properties fo:background-color="#dddddd" fo:padding="0.106cm" fo:border="0.035cm solid #000000">
        <style:background-image/>
      </style:table-cell-properties>
    </style:style>
    <style:style style:name="Tabla10.A2" style:family="table-cell">
      <style:table-cell-properties fo:padding="0.106cm" fo:border-left="0.035cm solid #000000" fo:border-right="none" fo:border-top="none" fo:border-bottom="0.035cm solid #000000"/>
    </style:style>
    <style:style style:name="Tabla10.E2" style:family="table-cell">
      <style:table-cell-properties fo:padding="0.106cm" fo:border-left="0.035cm solid #000000" fo:border-right="0.035cm solid #000000" fo:border-top="none" fo:border-bottom="0.035cm solid #000000"/>
    </style:style>
    <style:style style:name="Tabla10.A3" style:family="table-cell">
      <style:table-cell-properties fo:background-color="#dddddd" fo:padding="0.106cm" fo:border-left="0.035cm solid #000000" fo:border-right="none" fo:border-top="none" fo:border-bottom="0.035cm solid #000000">
        <style:background-image/>
      </style:table-cell-properties>
    </style:style>
    <style:style style:name="Tabla10.E3"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1" style:family="table">
      <style:table-properties style:width="14.499cm" table:align="center"/>
    </style:style>
    <style:style style:name="Tabla11.A" style:family="table-column">
      <style:table-column-properties style:column-width="6.636cm"/>
    </style:style>
    <style:style style:name="Tabla11.B" style:family="table-column">
      <style:table-column-properties style:column-width="4.191cm"/>
    </style:style>
    <style:style style:name="Tabla11.C" style:family="table-column">
      <style:table-column-properties style:column-width="3.672cm"/>
    </style:style>
    <style:style style:name="Tabla11.A1" style:family="table-cell">
      <style:table-cell-properties style:vertical-align="middle" fo:background-color="#eeeeee" fo:padding="0.049cm" fo:border="none">
        <style:background-image/>
      </style:table-cell-properties>
    </style:style>
    <style:style style:name="Tabla11.A2" style:family="table-cell">
      <style:table-cell-properties style:vertical-align="middle" fo:padding="0.049cm" fo:border="none"/>
    </style:style>
    <style:style style:name="Tabla12" style:family="table">
      <style:table-properties style:width="14.499cm" table:align="center"/>
    </style:style>
    <style:style style:name="Tabla12.A" style:family="table-column">
      <style:table-column-properties style:column-width="4.276cm"/>
    </style:style>
    <style:style style:name="Tabla12.B" style:family="table-column">
      <style:table-column-properties style:column-width="6.664cm"/>
    </style:style>
    <style:style style:name="Tabla12.C" style:family="table-column">
      <style:table-column-properties style:column-width="3.56cm"/>
    </style:style>
    <style:style style:name="Tabla12.A1" style:family="table-cell">
      <style:table-cell-properties style:vertical-align="middle" fo:background-color="#eeeeee" fo:padding="0.049cm" fo:border="none">
        <style:background-image/>
      </style:table-cell-properties>
    </style:style>
    <style:style style:name="Tabla12.A2" style:family="table-cell">
      <style:table-cell-properties style:vertical-align="middle" fo:padding="0.049cm" fo:border="none"/>
    </style:style>
    <style:style style:name="Tabla13" style:family="table">
      <style:table-properties style:width="20.717cm" table:align="center"/>
    </style:style>
    <style:style style:name="Tabla13.A" style:family="table-column">
      <style:table-column-properties style:column-width="13.63cm"/>
    </style:style>
    <style:style style:name="Tabla13.B" style:family="table-column">
      <style:table-column-properties style:column-width="2.016cm"/>
    </style:style>
    <style:style style:name="Tabla13.C" style:family="table-column">
      <style:table-column-properties style:column-width="2.32cm"/>
    </style:style>
    <style:style style:name="Tabla13.D" style:family="table-column">
      <style:table-column-properties style:column-width="2.752cm"/>
    </style:style>
    <style:style style:name="Tabla13.A1" style:family="table-cell">
      <style:table-cell-properties style:vertical-align="middle" fo:background-color="#dddddd" fo:padding="0.049cm" fo:border="none">
        <style:background-image/>
      </style:table-cell-properties>
    </style:style>
    <style:style style:name="Tabla13.A2" style:family="table-cell">
      <style:table-cell-properties style:vertical-align="middle" fo:background-color="#eeeeee" fo:padding="0.049cm" fo:border="none">
        <style:background-image/>
      </style:table-cell-properties>
    </style:style>
    <style:style style:name="Tabla13.A5" style:family="table-cell">
      <style:table-cell-properties style:vertical-align="middle" fo:padding="0.049cm" fo:border="none"/>
    </style:style>
    <style:style style:name="Tabla14" style:family="table">
      <style:table-properties style:width="20.717cm" table:align="center"/>
    </style:style>
    <style:style style:name="Tabla14.A" style:family="table-column">
      <style:table-column-properties style:column-width="13.51cm"/>
    </style:style>
    <style:style style:name="Tabla14.B" style:family="table-column">
      <style:table-column-properties style:column-width="1.998cm"/>
    </style:style>
    <style:style style:name="Tabla14.C" style:family="table-column">
      <style:table-column-properties style:column-width="2.48cm"/>
    </style:style>
    <style:style style:name="Tabla14.D" style:family="table-column">
      <style:table-column-properties style:column-width="2.729cm"/>
    </style:style>
    <style:style style:name="Tabla14.A1" style:family="table-cell">
      <style:table-cell-properties style:vertical-align="middle" fo:background-color="#dddddd" fo:padding="0.049cm" fo:border="none">
        <style:background-image/>
      </style:table-cell-properties>
    </style:style>
    <style:style style:name="Tabla14.A2" style:family="table-cell">
      <style:table-cell-properties style:vertical-align="middle" fo:background-color="#eeeeee" fo:padding="0.049cm" fo:border="none">
        <style:background-image/>
      </style:table-cell-properties>
    </style:style>
    <style:style style:name="Tabla14.A5" style:family="table-cell">
      <style:table-cell-properties style:vertical-align="middle" fo:padding="0.049cm" fo:border="none"/>
    </style:style>
    <style:style style:name="Tabla15" style:family="table">
      <style:table-properties style:width="20.611cm" fo:break-before="page" table:align="center"/>
    </style:style>
    <style:style style:name="Tabla15.A" style:family="table-column">
      <style:table-column-properties style:column-width="13.43cm"/>
    </style:style>
    <style:style style:name="Tabla15.B" style:family="table-column">
      <style:table-column-properties style:column-width="1.986cm"/>
    </style:style>
    <style:style style:name="Tabla15.C" style:family="table-column">
      <style:table-column-properties style:column-width="2.484cm"/>
    </style:style>
    <style:style style:name="Tabla15.D" style:family="table-column">
      <style:table-column-properties style:column-width="2.711cm"/>
    </style:style>
    <style:style style:name="Tabla15.A1" style:family="table-cell">
      <style:table-cell-properties style:vertical-align="middle" fo:background-color="#dddddd" fo:padding="0.049cm" fo:border="none">
        <style:background-image/>
      </style:table-cell-properties>
    </style:style>
    <style:style style:name="Tabla15.A2" style:family="table-cell">
      <style:table-cell-properties style:vertical-align="middle" fo:background-color="#eeeeee" fo:padding="0.049cm" fo:border="none">
        <style:background-image/>
      </style:table-cell-properties>
    </style:style>
    <style:style style:name="Tabla15.A5" style:family="table-cell">
      <style:table-cell-properties style:vertical-align="middle" fo:padding="0.049cm" fo:border="none"/>
    </style:style>
    <style:style style:name="Tabla16" style:family="table">
      <style:table-properties style:width="20.611cm" table:align="center"/>
    </style:style>
    <style:style style:name="Tabla16.A" style:family="table-column">
      <style:table-column-properties style:column-width="13.499cm"/>
    </style:style>
    <style:style style:name="Tabla16.B" style:family="table-column">
      <style:table-column-properties style:column-width="1.997cm"/>
    </style:style>
    <style:style style:name="Tabla16.C" style:family="table-column">
      <style:table-column-properties style:column-width="2.39cm"/>
    </style:style>
    <style:style style:name="Tabla16.D" style:family="table-column">
      <style:table-column-properties style:column-width="2.725cm"/>
    </style:style>
    <style:style style:name="Tabla16.A1" style:family="table-cell">
      <style:table-cell-properties style:vertical-align="middle" fo:background-color="#dddddd" fo:padding="0.049cm" fo:border="none">
        <style:background-image/>
      </style:table-cell-properties>
    </style:style>
    <style:style style:name="Tabla16.A2" style:family="table-cell">
      <style:table-cell-properties style:vertical-align="middle" fo:background-color="#eeeeee" fo:padding="0.049cm" fo:border="none">
        <style:background-image/>
      </style:table-cell-properties>
    </style:style>
    <style:style style:name="Tabla16.A5" style:family="table-cell">
      <style:table-cell-properties style:vertical-align="middle" fo:padding="0.049cm" fo:border="none"/>
    </style:style>
    <style:style style:name="Tabla17" style:family="table">
      <style:table-properties style:width="20.611cm" table:align="center"/>
    </style:style>
    <style:style style:name="Tabla17.A" style:family="table-column">
      <style:table-column-properties style:column-width="13.441cm"/>
    </style:style>
    <style:style style:name="Tabla17.B" style:family="table-column">
      <style:table-column-properties style:column-width="1.988cm"/>
    </style:style>
    <style:style style:name="Tabla17.C" style:family="table-column">
      <style:table-column-properties style:column-width="2.468cm"/>
    </style:style>
    <style:style style:name="Tabla17.D" style:family="table-column">
      <style:table-column-properties style:column-width="2.715cm"/>
    </style:style>
    <style:style style:name="Tabla17.A1" style:family="table-cell">
      <style:table-cell-properties style:vertical-align="middle" fo:background-color="#dddddd" fo:padding="0.049cm" fo:border="none">
        <style:background-image/>
      </style:table-cell-properties>
    </style:style>
    <style:style style:name="Tabla17.A2" style:family="table-cell">
      <style:table-cell-properties style:vertical-align="middle" fo:background-color="#eeeeee" fo:padding="0.049cm" fo:border="none">
        <style:background-image/>
      </style:table-cell-properties>
    </style:style>
    <style:style style:name="Tabla17.A5" style:family="table-cell">
      <style:table-cell-properties style:vertical-align="middle" fo:padding="0.049cm" fo:border="none"/>
    </style:style>
    <style:style style:name="Tabla18" style:family="table">
      <style:table-properties style:width="20.638cm" table:align="center"/>
    </style:style>
    <style:style style:name="Tabla18.A" style:family="table-column">
      <style:table-column-properties style:column-width="14.441cm"/>
    </style:style>
    <style:style style:name="Tabla18.B" style:family="table-column">
      <style:table-column-properties style:column-width="1.762cm"/>
    </style:style>
    <style:style style:name="Tabla18.C" style:family="table-column">
      <style:table-column-properties style:column-width="2.028cm"/>
    </style:style>
    <style:style style:name="Tabla18.D" style:family="table-column">
      <style:table-column-properties style:column-width="2.406cm"/>
    </style:style>
    <style:style style:name="Tabla18.A1" style:family="table-cell">
      <style:table-cell-properties style:vertical-align="middle" fo:background-color="#dddddd" fo:padding="0.049cm" fo:border="none">
        <style:background-image/>
      </style:table-cell-properties>
    </style:style>
    <style:style style:name="Tabla18.A2" style:family="table-cell">
      <style:table-cell-properties style:vertical-align="middle" fo:background-color="#eeeeee" fo:padding="0.049cm" fo:border="none">
        <style:background-image/>
      </style:table-cell-properties>
    </style:style>
    <style:style style:name="Tabla18.A5" style:family="table-cell">
      <style:table-cell-properties style:vertical-align="middle" fo:padding="0.049cm" fo:border="none"/>
    </style:style>
    <style:style style:name="Tabla19" style:family="table">
      <style:table-properties style:width="20.611cm" table:align="center"/>
    </style:style>
    <style:style style:name="Tabla19.A" style:family="table-column">
      <style:table-column-properties style:column-width="14.829cm"/>
    </style:style>
    <style:style style:name="Tabla19.B" style:family="table-column">
      <style:table-column-properties style:column-width="1.66cm"/>
    </style:style>
    <style:style style:name="Tabla19.C" style:family="table-column">
      <style:table-column-properties style:column-width="2.06cm"/>
    </style:style>
    <style:style style:name="Tabla19.D" style:family="table-column">
      <style:table-column-properties style:column-width="2.062cm"/>
    </style:style>
    <style:style style:name="Tabla19.A1" style:family="table-cell">
      <style:table-cell-properties style:vertical-align="middle" fo:background-color="#dddddd" fo:padding="0.049cm" fo:border="none">
        <style:background-image/>
      </style:table-cell-properties>
    </style:style>
    <style:style style:name="Tabla19.A2" style:family="table-cell">
      <style:table-cell-properties style:vertical-align="middle" fo:background-color="#eeeeee" fo:padding="0.049cm" fo:border="none">
        <style:background-image/>
      </style:table-cell-properties>
    </style:style>
    <style:style style:name="Tabla19.A5" style:family="table-cell">
      <style:table-cell-properties style:vertical-align="middle" fo:padding="0.049cm" fo:border="none"/>
    </style:style>
    <style:style style:name="Tabla20" style:family="table">
      <style:table-properties style:width="14.499cm" table:align="center"/>
    </style:style>
    <style:style style:name="Tabla20.A" style:family="table-column">
      <style:table-column-properties style:column-width="6.668cm"/>
    </style:style>
    <style:style style:name="Tabla20.B" style:family="table-column">
      <style:table-column-properties style:column-width="4.212cm"/>
    </style:style>
    <style:style style:name="Tabla20.C" style:family="table-column">
      <style:table-column-properties style:column-width="3.62cm"/>
    </style:style>
    <style:style style:name="Tabla20.A1" style:family="table-cell">
      <style:table-cell-properties style:vertical-align="middle" fo:background-color="#eeeeee" fo:padding="0.049cm" fo:border="none">
        <style:background-image/>
      </style:table-cell-properties>
    </style:style>
    <style:style style:name="Tabla20.A2" style:family="table-cell">
      <style:table-cell-properties style:vertical-align="middle" fo:padding="0.049cm" fo:border="none"/>
    </style:style>
    <style:style style:name="Tabla21" style:family="table">
      <style:table-properties style:width="14.499cm" table:align="center"/>
    </style:style>
    <style:style style:name="Tabla21.A" style:family="table-column">
      <style:table-column-properties style:column-width="4.327cm"/>
    </style:style>
    <style:style style:name="Tabla21.B" style:family="table-column">
      <style:table-column-properties style:column-width="6.659cm"/>
    </style:style>
    <style:style style:name="Tabla21.C" style:family="table-column">
      <style:table-column-properties style:column-width="3.514cm"/>
    </style:style>
    <style:style style:name="Tabla21.A1" style:family="table-cell">
      <style:table-cell-properties style:vertical-align="middle" fo:background-color="#eeeeee" fo:padding="0.049cm" fo:border="none">
        <style:background-image/>
      </style:table-cell-properties>
    </style:style>
    <style:style style:name="Tabla21.A2" style:family="table-cell">
      <style:table-cell-properties style:vertical-align="middle" fo:padding="0.049cm" fo:border="none"/>
    </style:style>
    <style:style style:name="Tabla22" style:family="table">
      <style:table-properties style:width="20.717cm" table:align="center"/>
    </style:style>
    <style:style style:name="Tabla22.A" style:family="table-column">
      <style:table-column-properties style:column-width="13.704cm"/>
    </style:style>
    <style:style style:name="Tabla22.B" style:family="table-column">
      <style:table-column-properties style:column-width="2.021cm"/>
    </style:style>
    <style:style style:name="Tabla22.C" style:family="table-column">
      <style:table-column-properties style:column-width="2.305cm"/>
    </style:style>
    <style:style style:name="Tabla22.D" style:family="table-column">
      <style:table-column-properties style:column-width="2.686cm"/>
    </style:style>
    <style:style style:name="Tabla22.A1" style:family="table-cell">
      <style:table-cell-properties style:vertical-align="middle" fo:background-color="#dddddd" fo:padding="0.049cm" fo:border="none">
        <style:background-image/>
      </style:table-cell-properties>
    </style:style>
    <style:style style:name="Tabla22.A2" style:family="table-cell">
      <style:table-cell-properties style:vertical-align="middle" fo:background-color="#eeeeee" fo:padding="0.049cm" fo:border="none">
        <style:background-image/>
      </style:table-cell-properties>
    </style:style>
    <style:style style:name="Tabla22.A5" style:family="table-cell">
      <style:table-cell-properties style:vertical-align="middle" fo:padding="0.049cm" fo:border="none"/>
    </style:style>
    <style:style style:name="Tabla23" style:family="table">
      <style:table-properties style:width="20.717cm" table:align="center"/>
    </style:style>
    <style:style style:name="Tabla23.A" style:family="table-column">
      <style:table-column-properties style:column-width="13.545cm"/>
    </style:style>
    <style:style style:name="Tabla23.B" style:family="table-column">
      <style:table-column-properties style:column-width="2.021cm"/>
    </style:style>
    <style:style style:name="Tabla23.C" style:family="table-column">
      <style:table-column-properties style:column-width="2.484cm"/>
    </style:style>
    <style:style style:name="Tabla23.D" style:family="table-column">
      <style:table-column-properties style:column-width="2.667cm"/>
    </style:style>
    <style:style style:name="Tabla23.A1" style:family="table-cell">
      <style:table-cell-properties style:vertical-align="middle" fo:background-color="#dddddd" fo:padding="0.049cm" fo:border="none">
        <style:background-image/>
      </style:table-cell-properties>
    </style:style>
    <style:style style:name="Tabla23.A2" style:family="table-cell">
      <style:table-cell-properties style:vertical-align="middle" fo:background-color="#eeeeee" fo:padding="0.049cm" fo:border="none">
        <style:background-image/>
      </style:table-cell-properties>
    </style:style>
    <style:style style:name="Tabla23.A5" style:family="table-cell">
      <style:table-cell-properties style:vertical-align="middle" fo:padding="0.049cm" fo:border="none"/>
    </style:style>
    <style:style style:name="Tabla24" style:family="table">
      <style:table-properties style:width="20.611cm" fo:break-before="page" table:align="center"/>
    </style:style>
    <style:style style:name="Tabla24.A" style:family="table-column">
      <style:table-column-properties style:column-width="13.441cm"/>
    </style:style>
    <style:style style:name="Tabla24.B" style:family="table-column">
      <style:table-column-properties style:column-width="2.021cm"/>
    </style:style>
    <style:style style:name="Tabla24.C" style:family="table-column">
      <style:table-column-properties style:column-width="2.489cm"/>
    </style:style>
    <style:style style:name="Tabla24.D" style:family="table-column">
      <style:table-column-properties style:column-width="2.66cm"/>
    </style:style>
    <style:style style:name="Tabla24.A1" style:family="table-cell">
      <style:table-cell-properties style:vertical-align="middle" fo:background-color="#dddddd" fo:padding="0.049cm" fo:border="none">
        <style:background-image/>
      </style:table-cell-properties>
    </style:style>
    <style:style style:name="Tabla24.A2" style:family="table-cell">
      <style:table-cell-properties style:vertical-align="middle" fo:background-color="#eeeeee" fo:padding="0.049cm" fo:border="none">
        <style:background-image/>
      </style:table-cell-properties>
    </style:style>
    <style:style style:name="Tabla24.A5" style:family="table-cell">
      <style:table-cell-properties style:vertical-align="middle" fo:padding="0.049cm" fo:border="none"/>
    </style:style>
    <style:style style:name="Tabla25" style:family="table">
      <style:table-properties style:width="20.611cm" table:align="center"/>
    </style:style>
    <style:style style:name="Tabla25.A" style:family="table-column">
      <style:table-column-properties style:column-width="13.527cm"/>
    </style:style>
    <style:style style:name="Tabla25.B" style:family="table-column">
      <style:table-column-properties style:column-width="2.021cm"/>
    </style:style>
    <style:style style:name="Tabla25.C" style:family="table-column">
      <style:table-column-properties style:column-width="2.392cm"/>
    </style:style>
    <style:style style:name="Tabla25.D" style:family="table-column">
      <style:table-column-properties style:column-width="2.671cm"/>
    </style:style>
    <style:style style:name="Tabla25.A1" style:family="table-cell">
      <style:table-cell-properties style:vertical-align="middle" fo:background-color="#dddddd" fo:padding="0.049cm" fo:border="none">
        <style:background-image/>
      </style:table-cell-properties>
    </style:style>
    <style:style style:name="Tabla25.A2" style:family="table-cell">
      <style:table-cell-properties style:vertical-align="middle" fo:background-color="#eeeeee" fo:padding="0.049cm" fo:border="none">
        <style:background-image/>
      </style:table-cell-properties>
    </style:style>
    <style:style style:name="Tabla25.A5" style:family="table-cell">
      <style:table-cell-properties style:vertical-align="middle" fo:padding="0.049cm" fo:border="none"/>
    </style:style>
    <style:style style:name="Tabla26" style:family="table">
      <style:table-properties style:width="20.611cm" table:align="center"/>
    </style:style>
    <style:style style:name="Tabla26.A" style:family="table-column">
      <style:table-column-properties style:column-width="13.444cm"/>
    </style:style>
    <style:style style:name="Tabla26.B" style:family="table-column">
      <style:table-column-properties style:column-width="2.021cm"/>
    </style:style>
    <style:style style:name="Tabla26.C" style:family="table-column">
      <style:table-column-properties style:column-width="2.477cm"/>
    </style:style>
    <style:style style:name="Tabla26.D" style:family="table-column">
      <style:table-column-properties style:column-width="2.669cm"/>
    </style:style>
    <style:style style:name="Tabla26.A1" style:family="table-cell">
      <style:table-cell-properties style:vertical-align="middle" fo:background-color="#dddddd" fo:padding="0.049cm" fo:border="none">
        <style:background-image/>
      </style:table-cell-properties>
    </style:style>
    <style:style style:name="Tabla26.A2" style:family="table-cell">
      <style:table-cell-properties style:vertical-align="middle" fo:background-color="#eeeeee" fo:padding="0.049cm" fo:border="none">
        <style:background-image/>
      </style:table-cell-properties>
    </style:style>
    <style:style style:name="Tabla26.A5" style:family="table-cell">
      <style:table-cell-properties style:vertical-align="middle" fo:padding="0.049cm" fo:border="none"/>
    </style:style>
    <style:style style:name="Tabla27" style:family="table">
      <style:table-properties style:width="20.638cm" table:align="center"/>
    </style:style>
    <style:style style:name="Tabla27.A" style:family="table-column">
      <style:table-column-properties style:column-width="13.898cm"/>
    </style:style>
    <style:style style:name="Tabla27.B" style:family="table-column">
      <style:table-column-properties style:column-width="2.021cm"/>
    </style:style>
    <style:style style:name="Tabla27.C" style:family="table-column">
      <style:table-column-properties style:column-width="2.198cm"/>
    </style:style>
    <style:style style:name="Tabla27.D" style:family="table-column">
      <style:table-column-properties style:column-width="2.521cm"/>
    </style:style>
    <style:style style:name="Tabla27.A1" style:family="table-cell">
      <style:table-cell-properties style:vertical-align="middle" fo:background-color="#dddddd" fo:padding="0.049cm" fo:border="none">
        <style:background-image/>
      </style:table-cell-properties>
    </style:style>
    <style:style style:name="Tabla27.A2" style:family="table-cell">
      <style:table-cell-properties style:vertical-align="middle" fo:background-color="#eeeeee" fo:padding="0.049cm" fo:border="none">
        <style:background-image/>
      </style:table-cell-properties>
    </style:style>
    <style:style style:name="Tabla27.A5" style:family="table-cell">
      <style:table-cell-properties style:vertical-align="middle" fo:padding="0.049cm" fo:border="none"/>
    </style:style>
    <style:style style:name="Tabla28" style:family="table">
      <style:table-properties style:width="20.611cm" table:align="center"/>
    </style:style>
    <style:style style:name="Tabla28.A" style:family="table-column">
      <style:table-column-properties style:column-width="14.002cm"/>
    </style:style>
    <style:style style:name="Tabla28.B" style:family="table-column">
      <style:table-column-properties style:column-width="2.021cm"/>
    </style:style>
    <style:style style:name="Tabla28.C" style:family="table-column">
      <style:table-column-properties style:column-width="2.302cm"/>
    </style:style>
    <style:style style:name="Tabla28.D" style:family="table-column">
      <style:table-column-properties style:column-width="2.286cm"/>
    </style:style>
    <style:style style:name="Tabla28.A1" style:family="table-cell">
      <style:table-cell-properties style:vertical-align="middle" fo:background-color="#dddddd" fo:padding="0.049cm" fo:border="none">
        <style:background-image/>
      </style:table-cell-properties>
    </style:style>
    <style:style style:name="Tabla28.A2" style:family="table-cell">
      <style:table-cell-properties style:vertical-align="middle" fo:background-color="#eeeeee" fo:padding="0.049cm" fo:border="none">
        <style:background-image/>
      </style:table-cell-properties>
    </style:style>
    <style:style style:name="Tabla28.A5" style:family="table-cell">
      <style:table-cell-properties style:vertical-align="middle" fo:padding="0.049cm" fo:border="none"/>
    </style:style>
    <style:style style:name="Tabla29" style:family="table">
      <style:table-properties style:width="16.498cm" style:rel-width="100%" table:align="left"/>
    </style:style>
    <style:style style:name="Tabla29.A" style:family="table-column">
      <style:table-column-properties style:column-width="2.514cm" style:rel-column-width="9983*"/>
    </style:style>
    <style:style style:name="Tabla29.B" style:family="table-column">
      <style:table-column-properties style:column-width="2.771cm" style:rel-column-width="11007*"/>
    </style:style>
    <style:style style:name="Tabla29.F" style:family="table-column">
      <style:table-column-properties style:column-width="2.9cm" style:rel-column-width="11519*"/>
    </style:style>
    <style:style style:name="Tabla29.A1" style:family="table-cell">
      <style:table-cell-properties fo:padding="0.106cm" fo:border-left="none" fo:border-right="none" fo:border-top="0.035cm solid #000001" fo:border-bottom="0.035cm solid #000001"/>
    </style:style>
    <style:style style:name="Tabla29.A2" style:family="table-cell">
      <style:table-cell-properties fo:padding="0.106cm" fo:border-left="none" fo:border-right="none" fo:border-top="none" fo:border-bottom="0.035cm solid #000001"/>
    </style:style>
    <style:style style:name="Tabla29.B2" style:family="table-cell" style:data-style-name="N37">
      <style:table-cell-properties fo:padding="0.106cm" fo:border-left="none" fo:border-right="none" fo:border-top="none" fo:border-bottom="0.035cm solid #000001"/>
    </style:style>
    <style:style style:name="Tabla29.C2" style:family="table-cell" style:data-style-name="N0">
      <style:table-cell-properties fo:padding="0.106cm" fo:border-left="none" fo:border-right="none" fo:border-top="none" fo:border-bottom="0.035cm solid #000001"/>
    </style:style>
    <style:style style:name="Tabla30" style:family="table">
      <style:table-properties style:width="16.498cm" style:rel-width="100%" table:align="left"/>
    </style:style>
    <style:style style:name="Tabla30.A" style:family="table-column">
      <style:table-column-properties style:column-width="2.514cm" style:rel-column-width="9983*"/>
    </style:style>
    <style:style style:name="Tabla30.B" style:family="table-column">
      <style:table-column-properties style:column-width="2.771cm" style:rel-column-width="11007*"/>
    </style:style>
    <style:style style:name="Tabla30.F" style:family="table-column">
      <style:table-column-properties style:column-width="2.9cm" style:rel-column-width="11519*"/>
    </style:style>
    <style:style style:name="Tabla30.A1" style:family="table-cell">
      <style:table-cell-properties fo:padding="0.106cm" fo:border-left="none" fo:border-right="none" fo:border-top="0.035cm solid #000001" fo:border-bottom="0.035cm solid #000001"/>
    </style:style>
    <style:style style:name="Tabla30.A2" style:family="table-cell">
      <style:table-cell-properties fo:padding="0.106cm" fo:border-left="none" fo:border-right="none" fo:border-top="none" fo:border-bottom="0.035cm solid #000001"/>
    </style:style>
    <style:style style:name="Tabla30.B2" style:family="table-cell" style:data-style-name="N37">
      <style:table-cell-properties fo:padding="0.106cm" fo:border-left="none" fo:border-right="none" fo:border-top="none" fo:border-bottom="0.035cm solid #000001"/>
    </style:style>
    <style:style style:name="Tabla30.C2" style:family="table-cell" style:data-style-name="N0">
      <style:table-cell-properties fo:padding="0.106cm" fo:border-left="none" fo:border-right="none" fo:border-top="none" fo:border-bottom="0.035cm solid #000001"/>
    </style:style>
    <style:style style:name="Tabla31" style:family="table">
      <style:table-properties style:width="16.498cm" style:rel-width="100%" table:align="left"/>
    </style:style>
    <style:style style:name="Tabla31.A" style:family="table-column">
      <style:table-column-properties style:column-width="2.588cm" style:rel-column-width="10280*"/>
    </style:style>
    <style:style style:name="Tabla31.B" style:family="table-column">
      <style:table-column-properties style:column-width="2.782cm" style:rel-column-width="11051*"/>
    </style:style>
    <style:style style:name="Tabla31.A1" style:family="table-cell">
      <style:table-cell-properties fo:padding="0.106cm" fo:border-left="none" fo:border-right="none" fo:border-top="0.035cm solid #000001" fo:border-bottom="0.035cm solid #000001"/>
    </style:style>
    <style:style style:name="Tabla31.A2" style:family="table-cell">
      <style:table-cell-properties fo:padding="0.106cm" fo:border-left="none" fo:border-right="none" fo:border-top="none" fo:border-bottom="0.035cm solid #000001"/>
    </style:style>
    <style:style style:name="Tabla31.B2" style:family="table-cell" style:data-style-name="N37">
      <style:table-cell-properties fo:padding="0.106cm" fo:border-left="none" fo:border-right="none" fo:border-top="none" fo:border-bottom="0.035cm solid #000001"/>
    </style:style>
    <style:style style:name="Tabla31.C2" style:family="table-cell" style:data-style-name="N0">
      <style:table-cell-properties fo:padding="0.106cm" fo:border-left="none" fo:border-right="none" fo:border-top="none" fo:border-bottom="0.035cm solid #000001"/>
    </style:style>
    <style:style style:name="Tabla32" style:family="table">
      <style:table-properties style:width="16.498cm" style:rel-width="100%" table:align="left"/>
    </style:style>
    <style:style style:name="Tabla32.A" style:family="table-column">
      <style:table-column-properties style:column-width="2.514cm" style:rel-column-width="9983*"/>
    </style:style>
    <style:style style:name="Tabla32.B" style:family="table-column">
      <style:table-column-properties style:column-width="2.771cm" style:rel-column-width="11007*"/>
    </style:style>
    <style:style style:name="Tabla32.F" style:family="table-column">
      <style:table-column-properties style:column-width="2.9cm" style:rel-column-width="11519*"/>
    </style:style>
    <style:style style:name="Tabla32.A1" style:family="table-cell">
      <style:table-cell-properties fo:padding="0.106cm" fo:border-left="none" fo:border-right="none" fo:border-top="0.035cm solid #000001" fo:border-bottom="0.035cm solid #000001"/>
    </style:style>
    <style:style style:name="Tabla32.A2" style:family="table-cell">
      <style:table-cell-properties fo:padding="0.106cm" fo:border-left="none" fo:border-right="none" fo:border-top="none" fo:border-bottom="0.035cm solid #000001"/>
    </style:style>
    <style:style style:name="Tabla32.B2" style:family="table-cell" style:data-style-name="N37">
      <style:table-cell-properties fo:padding="0.106cm" fo:border-left="none" fo:border-right="none" fo:border-top="none" fo:border-bottom="0.035cm solid #000001"/>
    </style:style>
    <style:style style:name="Tabla32.C2" style:family="table-cell" style:data-style-name="N0">
      <style:table-cell-properties fo:padding="0.106cm" fo:border-left="none" fo:border-right="none" fo:border-top="none" fo:border-bottom="0.035cm solid #000001"/>
    </style:style>
    <style:style style:name="Tabla33" style:family="table">
      <style:table-properties style:width="16.498cm" style:rel-width="100%" table:align="left"/>
    </style:style>
    <style:style style:name="Tabla33.A" style:family="table-column">
      <style:table-column-properties style:column-width="2.514cm" style:rel-column-width="9983*"/>
    </style:style>
    <style:style style:name="Tabla33.B" style:family="table-column">
      <style:table-column-properties style:column-width="2.771cm" style:rel-column-width="11007*"/>
    </style:style>
    <style:style style:name="Tabla33.F" style:family="table-column">
      <style:table-column-properties style:column-width="2.9cm" style:rel-column-width="11519*"/>
    </style:style>
    <style:style style:name="Tabla33.A1" style:family="table-cell">
      <style:table-cell-properties fo:padding="0.106cm" fo:border-left="none" fo:border-right="none" fo:border-top="0.035cm solid #000001" fo:border-bottom="0.035cm solid #000001"/>
    </style:style>
    <style:style style:name="Tabla33.A2" style:family="table-cell">
      <style:table-cell-properties fo:padding="0.106cm" fo:border-left="none" fo:border-right="none" fo:border-top="none" fo:border-bottom="0.035cm solid #000001"/>
    </style:style>
    <style:style style:name="Tabla33.B2" style:family="table-cell" style:data-style-name="N37">
      <style:table-cell-properties fo:padding="0.106cm" fo:border-left="none" fo:border-right="none" fo:border-top="none" fo:border-bottom="0.035cm solid #000001"/>
    </style:style>
    <style:style style:name="Tabla33.C2" style:family="table-cell" style:data-style-name="N0">
      <style:table-cell-properties fo:padding="0.106cm" fo:border-left="none" fo:border-right="none" fo:border-top="none" fo:border-bottom="0.035cm solid #000001"/>
    </style:style>
    <style:style style:name="Tabla34" style:family="table">
      <style:table-properties style:width="16.498cm" style:rel-width="100%" table:align="left"/>
    </style:style>
    <style:style style:name="Tabla34.A" style:family="table-column">
      <style:table-column-properties style:column-width="2.514cm" style:rel-column-width="9983*"/>
    </style:style>
    <style:style style:name="Tabla34.B" style:family="table-column">
      <style:table-column-properties style:column-width="2.771cm" style:rel-column-width="11007*"/>
    </style:style>
    <style:style style:name="Tabla34.F" style:family="table-column">
      <style:table-column-properties style:column-width="2.9cm" style:rel-column-width="11519*"/>
    </style:style>
    <style:style style:name="Tabla34.A1" style:family="table-cell">
      <style:table-cell-properties fo:padding="0.106cm" fo:border-left="none" fo:border-right="none" fo:border-top="0.035cm solid #000001" fo:border-bottom="0.035cm solid #000001"/>
    </style:style>
    <style:style style:name="Tabla34.A2" style:family="table-cell">
      <style:table-cell-properties fo:padding="0.106cm" fo:border-left="none" fo:border-right="none" fo:border-top="none" fo:border-bottom="0.035cm solid #000001"/>
    </style:style>
    <style:style style:name="Tabla34.B2" style:family="table-cell" style:data-style-name="N37">
      <style:table-cell-properties fo:padding="0.106cm" fo:border-left="none" fo:border-right="none" fo:border-top="none" fo:border-bottom="0.035cm solid #000001"/>
    </style:style>
    <style:style style:name="Tabla34.C2" style:family="table-cell" style:data-style-name="N0">
      <style:table-cell-properties fo:padding="0.106cm" fo:border-left="none" fo:border-right="none" fo:border-top="none" fo:border-bottom="0.035cm solid #000001"/>
    </style:style>
    <style:style style:name="Tabla35" style:family="table">
      <style:table-properties style:width="16.498cm" style:rel-width="100%" table:align="left"/>
    </style:style>
    <style:style style:name="Tabla35.A" style:family="table-column">
      <style:table-column-properties style:column-width="2.514cm" style:rel-column-width="9983*"/>
    </style:style>
    <style:style style:name="Tabla35.B" style:family="table-column">
      <style:table-column-properties style:column-width="2.771cm" style:rel-column-width="11007*"/>
    </style:style>
    <style:style style:name="Tabla35.F" style:family="table-column">
      <style:table-column-properties style:column-width="2.9cm" style:rel-column-width="11519*"/>
    </style:style>
    <style:style style:name="Tabla35.A1" style:family="table-cell">
      <style:table-cell-properties fo:padding="0.106cm" fo:border-left="none" fo:border-right="none" fo:border-top="0.035cm solid #000001" fo:border-bottom="0.035cm solid #000001"/>
    </style:style>
    <style:style style:name="Tabla35.A2" style:family="table-cell">
      <style:table-cell-properties fo:padding="0.106cm" fo:border-left="none" fo:border-right="none" fo:border-top="none" fo:border-bottom="0.035cm solid #000001"/>
    </style:style>
    <style:style style:name="Tabla35.B2" style:family="table-cell" style:data-style-name="N37">
      <style:table-cell-properties fo:padding="0.106cm" fo:border-left="none" fo:border-right="none" fo:border-top="none" fo:border-bottom="0.035cm solid #000001"/>
    </style:style>
    <style:style style:name="Tabla35.C2" style:family="table-cell" style:data-style-name="N0">
      <style:table-cell-properties fo:padding="0.106cm" fo:border-left="none" fo:border-right="none" fo:border-top="none" fo:border-bottom="0.035cm solid #000001"/>
    </style:style>
    <style:style style:name="Tabla36" style:family="table">
      <style:table-properties style:width="16.498cm" style:rel-width="100%" table:align="left"/>
    </style:style>
    <style:style style:name="Tabla36.A" style:family="table-column">
      <style:table-column-properties style:column-width="2.514cm" style:rel-column-width="9983*"/>
    </style:style>
    <style:style style:name="Tabla36.B" style:family="table-column">
      <style:table-column-properties style:column-width="2.771cm" style:rel-column-width="11007*"/>
    </style:style>
    <style:style style:name="Tabla36.F" style:family="table-column">
      <style:table-column-properties style:column-width="2.9cm" style:rel-column-width="11519*"/>
    </style:style>
    <style:style style:name="Tabla36.A1" style:family="table-cell">
      <style:table-cell-properties fo:padding="0.106cm" fo:border-left="none" fo:border-right="none" fo:border-top="0.035cm solid #000001" fo:border-bottom="0.035cm solid #000001"/>
    </style:style>
    <style:style style:name="Tabla36.A2" style:family="table-cell">
      <style:table-cell-properties fo:padding="0.106cm" fo:border-left="none" fo:border-right="none" fo:border-top="none" fo:border-bottom="0.035cm solid #000001"/>
    </style:style>
    <style:style style:name="Tabla36.B2" style:family="table-cell" style:data-style-name="N37">
      <style:table-cell-properties fo:padding="0.106cm" fo:border-left="none" fo:border-right="none" fo:border-top="none" fo:border-bottom="0.035cm solid #000001"/>
    </style:style>
    <style:style style:name="Tabla36.C2" style:family="table-cell" style:data-style-name="N0">
      <style:table-cell-properties fo:padding="0.106cm" fo:border-left="none" fo:border-right="none" fo:border-top="none" fo:border-bottom="0.035cm solid #000001"/>
    </style:style>
    <style:style style:name="Tabla37" style:family="table">
      <style:table-properties style:width="16.498cm" style:rel-width="100%" table:align="left"/>
    </style:style>
    <style:style style:name="Tabla37.A" style:family="table-column">
      <style:table-column-properties style:column-width="2.514cm" style:rel-column-width="9983*"/>
    </style:style>
    <style:style style:name="Tabla37.B" style:family="table-column">
      <style:table-column-properties style:column-width="2.771cm" style:rel-column-width="11007*"/>
    </style:style>
    <style:style style:name="Tabla37.F" style:family="table-column">
      <style:table-column-properties style:column-width="2.9cm" style:rel-column-width="11519*"/>
    </style:style>
    <style:style style:name="Tabla37.A1" style:family="table-cell">
      <style:table-cell-properties fo:padding="0.106cm" fo:border-left="none" fo:border-right="none" fo:border-top="0.035cm solid #000001" fo:border-bottom="0.035cm solid #000001"/>
    </style:style>
    <style:style style:name="Tabla37.A2" style:family="table-cell" style:data-style-name="N37">
      <style:table-cell-properties fo:padding="0.106cm" fo:border-left="none" fo:border-right="none" fo:border-top="none" fo:border-bottom="0.035cm solid #000001"/>
    </style:style>
    <style:style style:name="Tabla37.C2" style:family="table-cell" style:data-style-name="N0">
      <style:table-cell-properties fo:padding="0.106cm" fo:border-left="none" fo:border-right="none" fo:border-top="none" fo:border-bottom="0.035cm solid #000001"/>
    </style:style>
    <style:style style:name="Tabla37.E2" style:family="table-cell">
      <style:table-cell-properties fo:padding="0.106cm" fo:border-left="none" fo:border-right="none" fo:border-top="none" fo:border-bottom="0.035cm solid #000001"/>
    </style:style>
    <style:style style:name="Tabla38" style:family="table">
      <style:table-properties style:width="16.498cm" style:rel-width="100%" table:align="left"/>
    </style:style>
    <style:style style:name="Tabla38.A" style:family="table-column">
      <style:table-column-properties style:column-width="2.514cm" style:rel-column-width="9983*"/>
    </style:style>
    <style:style style:name="Tabla38.B" style:family="table-column">
      <style:table-column-properties style:column-width="2.771cm" style:rel-column-width="11007*"/>
    </style:style>
    <style:style style:name="Tabla38.F" style:family="table-column">
      <style:table-column-properties style:column-width="2.9cm" style:rel-column-width="11519*"/>
    </style:style>
    <style:style style:name="Tabla38.A1" style:family="table-cell">
      <style:table-cell-properties fo:padding="0.106cm" fo:border-left="none" fo:border-right="none" fo:border-top="0.035cm solid #000001" fo:border-bottom="0.035cm solid #000001"/>
    </style:style>
    <style:style style:name="Tabla38.A2" style:family="table-cell" style:data-style-name="N37">
      <style:table-cell-properties fo:padding="0.106cm" fo:border-left="none" fo:border-right="none" fo:border-top="none" fo:border-bottom="0.035cm solid #000001"/>
    </style:style>
    <style:style style:name="Tabla38.C2" style:family="table-cell" style:data-style-name="N0">
      <style:table-cell-properties fo:padding="0.106cm" fo:border-left="none" fo:border-right="none" fo:border-top="none" fo:border-bottom="0.035cm solid #000001"/>
    </style:style>
    <style:style style:name="Tabla38.E2" style:family="table-cell">
      <style:table-cell-properties fo:padding="0.106cm" fo:border-left="none" fo:border-right="none" fo:border-top="none" fo:border-bottom="0.035cm solid #000001"/>
    </style:style>
    <style:style style:name="Tabla39" style:family="table">
      <style:table-properties style:width="16.498cm" style:rel-width="100%" table:align="left"/>
    </style:style>
    <style:style style:name="Tabla39.A" style:family="table-column">
      <style:table-column-properties style:column-width="2.514cm" style:rel-column-width="9983*"/>
    </style:style>
    <style:style style:name="Tabla39.B" style:family="table-column">
      <style:table-column-properties style:column-width="2.771cm" style:rel-column-width="11007*"/>
    </style:style>
    <style:style style:name="Tabla39.F" style:family="table-column">
      <style:table-column-properties style:column-width="2.9cm" style:rel-column-width="11519*"/>
    </style:style>
    <style:style style:name="Tabla39.A1" style:family="table-cell">
      <style:table-cell-properties fo:padding="0.106cm" fo:border-left="none" fo:border-right="none" fo:border-top="0.035cm solid #000001" fo:border-bottom="0.035cm solid #000001"/>
    </style:style>
    <style:style style:name="Tabla39.A2" style:family="table-cell" style:data-style-name="N37">
      <style:table-cell-properties fo:padding="0.106cm" fo:border-left="none" fo:border-right="none" fo:border-top="none" fo:border-bottom="0.035cm solid #000001"/>
    </style:style>
    <style:style style:name="Tabla39.C2" style:family="table-cell" style:data-style-name="N0">
      <style:table-cell-properties fo:padding="0.106cm" fo:border-left="none" fo:border-right="none" fo:border-top="none" fo:border-bottom="0.035cm solid #000001"/>
    </style:style>
    <style:style style:name="Tabla39.E2" style:family="table-cell">
      <style:table-cell-properties fo:padding="0.106cm" fo:border-left="none" fo:border-right="none" fo:border-top="none" fo:border-bottom="0.035cm solid #000001"/>
    </style:style>
    <style:style style:name="Tabla40" style:family="table">
      <style:table-properties style:width="16.498cm" style:rel-width="100%" table:align="left"/>
    </style:style>
    <style:style style:name="Tabla40.A" style:family="table-column">
      <style:table-column-properties style:column-width="8.25cm" style:rel-column-width="32767*"/>
    </style:style>
    <style:style style:name="Tabla40.A1" style:family="table-cell">
      <style:table-cell-properties fo:padding="0.106cm" fo:border-left="0.035cm solid #000000" fo:border-right="none" fo:border-top="0.035cm solid #000000" fo:border-bottom="0.035cm solid #000000"/>
    </style:style>
    <style:style style:name="Tabla40.B1" style:family="table-cell">
      <style:table-cell-properties fo:padding="0.106cm" fo:border="0.035cm solid #000000"/>
    </style:style>
    <style:style style:name="Tabla40.A2" style:family="table-cell">
      <style:table-cell-properties fo:padding="0.106cm" fo:border-left="0.035cm solid #000000" fo:border-right="none" fo:border-top="none" fo:border-bottom="0.035cm solid #000000"/>
    </style:style>
    <style:style style:name="Tabla40.B2" style:family="table-cell">
      <style:table-cell-properties fo:padding="0.106cm" fo:border-left="0.035cm solid #000000" fo:border-right="0.035cm solid #000000" fo:border-top="none" fo:border-bottom="0.035cm solid #000000"/>
    </style:style>
    <style:style style:name="Tabla41" style:family="table">
      <style:table-properties style:width="13.778cm" table:align="center"/>
    </style:style>
    <style:style style:name="Tabla41.A" style:family="table-column">
      <style:table-column-properties style:column-width="2.043cm"/>
    </style:style>
    <style:style style:name="Tabla41.B" style:family="table-column">
      <style:table-column-properties style:column-width="2.895cm"/>
    </style:style>
    <style:style style:name="Tabla41.C" style:family="table-column">
      <style:table-column-properties style:column-width="2.522cm"/>
    </style:style>
    <style:style style:name="Tabla41.D" style:family="table-column">
      <style:table-column-properties style:column-width="2.462cm"/>
    </style:style>
    <style:style style:name="Tabla41.E" style:family="table-column">
      <style:table-column-properties style:column-width="1.926cm"/>
    </style:style>
    <style:style style:name="Tabla41.F" style:family="table-column">
      <style:table-column-properties style:column-width="1.93cm"/>
    </style:style>
    <style:style style:name="Tabla41.1" style:family="table-row">
      <style:table-row-properties style:min-row-height="0.529cm"/>
    </style:style>
    <style:style style:name="Tabla41.A1" style:family="table-cell">
      <style:table-cell-properties style:vertical-align="middle" fo:background-color="#b4c6e7" fo:padding="0.132cm" fo:border="0.035cm solid #000000">
        <style:background-image/>
      </style:table-cell-properties>
    </style:style>
    <style:style style:name="Tabla41.A2" style:family="table-cell">
      <style:table-cell-properties style:vertical-align="middle" fo:background-color="#d9d9d9" fo:padding="0.132cm" fo:border-left="0.035cm solid #000000" fo:border-right="none" fo:border-top="none" fo:border-bottom="0.035cm solid #000000">
        <style:background-image/>
      </style:table-cell-properties>
    </style:style>
    <style:style style:name="Tabla41.B2" style:family="table-cell">
      <style:table-cell-properties style:vertical-align="middle" fo:padding="0.132cm" fo:border-left="0.035cm solid #000000" fo:border-right="none" fo:border-top="none" fo:border-bottom="0.035cm solid #000000"/>
    </style:style>
    <style:style style:name="Tabla41.F2" style:family="table-cell">
      <style:table-cell-properties style:vertical-align="middle" fo:background-color="#d9d9d9" fo:padding="0.132cm" fo:border-left="0.035cm solid #000000" fo:border-right="0.035cm solid #000000" fo:border-top="none" fo:border-bottom="0.035cm solid #000000">
        <style:background-image/>
      </style:table-cell-properties>
    </style:style>
    <style:style style:name="Tabla41.4" style:family="table-row">
      <style:table-row-properties style:min-row-height="0.45cm"/>
    </style:style>
    <style:style style:name="Tabla41.A4" style:family="table-cell">
      <style:table-cell-properties style:vertical-align="middle" fo:background-color="#ddebf7" fo:padding="0.132cm" fo:border-left="0.035cm solid #000000" fo:border-right="none" fo:border-top="none" fo:border-bottom="0.035cm solid #000000">
        <style:background-image/>
      </style:table-cell-properties>
    </style:style>
    <style:style style:name="Tabla41.B4" style:family="table-cell" style:data-style-name="N0">
      <style:table-cell-properties style:vertical-align="middle" fo:padding="0.132cm" fo:border-left="0.035cm solid #000000" fo:border-right="none" fo:border-top="none" fo:border-bottom="0.035cm solid #000000"/>
    </style:style>
    <style:style style:name="Tabla41.F4" style:family="table-cell" style:data-style-name="N0">
      <style:table-cell-properties style:vertical-align="middle" fo:padding="0.132cm" fo:border-left="0.035cm solid #000000" fo:border-right="0.035cm solid #000000" fo:border-top="none" fo:border-bottom="0.035cm solid #000000"/>
    </style:style>
    <style:style style:name="Tabla42" style:family="table">
      <style:table-properties style:width="13.996cm" table:align="center"/>
    </style:style>
    <style:style style:name="Tabla42.A" style:family="table-column">
      <style:table-column-properties style:column-width="3.775cm"/>
    </style:style>
    <style:style style:name="Tabla42.B" style:family="table-column">
      <style:table-column-properties style:column-width="2.895cm"/>
    </style:style>
    <style:style style:name="Tabla42.C" style:family="table-column">
      <style:table-column-properties style:column-width="2.522cm"/>
    </style:style>
    <style:style style:name="Tabla42.D" style:family="table-column">
      <style:table-column-properties style:column-width="2.462cm"/>
    </style:style>
    <style:style style:name="Tabla42.E" style:family="table-column">
      <style:table-column-properties style:column-width="2.342cm"/>
    </style:style>
    <style:style style:name="Tabla42.1" style:family="table-row">
      <style:table-row-properties style:min-row-height="0.529cm"/>
    </style:style>
    <style:style style:name="Tabla42.A1" style:family="table-cell">
      <style:table-cell-properties style:vertical-align="middle" fo:background-color="#b4c6e7" fo:padding="0.132cm" fo:border="0.035cm solid #000000">
        <style:background-image/>
      </style:table-cell-properties>
    </style:style>
    <style:style style:name="Tabla42.A2" style:family="table-cell">
      <style:table-cell-properties style:vertical-align="middle" fo:background-color="#d9d9d9" fo:padding="0.132cm" fo:border-left="0.035cm solid #000000" fo:border-right="none" fo:border-top="none" fo:border-bottom="0.035cm solid #000000">
        <style:background-image/>
      </style:table-cell-properties>
    </style:style>
    <style:style style:name="Tabla42.B2" style:family="table-cell">
      <style:table-cell-properties style:vertical-align="middle" fo:padding="0.132cm" fo:border-left="0.035cm solid #000000" fo:border-right="none" fo:border-top="none" fo:border-bottom="0.035cm solid #000000"/>
    </style:style>
    <style:style style:name="Tabla42.E2" style:family="table-cell">
      <style:table-cell-properties style:vertical-align="middle" fo:background-color="#d9d9d9" fo:padding="0.132cm" fo:border-left="0.035cm solid #000000" fo:border-right="0.035cm solid #000000" fo:border-top="none" fo:border-bottom="0.035cm solid #000000">
        <style:background-image/>
      </style:table-cell-properties>
    </style:style>
    <style:style style:name="Tabla42.4" style:family="table-row">
      <style:table-row-properties style:min-row-height="0.45cm"/>
    </style:style>
    <style:style style:name="Tabla42.A4" style:family="table-cell">
      <style:table-cell-properties style:vertical-align="middle" fo:background-color="#ddebf7" fo:padding="0.132cm" fo:border-left="0.035cm solid #000000" fo:border-right="none" fo:border-top="none" fo:border-bottom="0.035cm solid #000000">
        <style:background-image/>
      </style:table-cell-properties>
    </style:style>
    <style:style style:name="Tabla42.B4" style:family="table-cell" style:data-style-name="N0">
      <style:table-cell-properties style:vertical-align="middle" fo:padding="0.132cm" fo:border-left="0.035cm solid #000000" fo:border-right="none" fo:border-top="none" fo:border-bottom="0.035cm solid #000000"/>
    </style:style>
    <style:style style:name="Tabla42.E4" style:family="table-cell" style:data-style-name="N0">
      <style:table-cell-properties style:vertical-align="middle" fo:padding="0.132cm" fo:border-left="0.035cm solid #000000" fo:border-right="0.035cm solid #000000" fo:border-top="none" fo:border-bottom="0.035cm solid #000000"/>
    </style:style>
    <style:style style:name="Tabla42.A5" style:family="table-cell">
      <style:table-cell-properties style:vertical-align="middle" fo:background-color="#b4c6e7" fo:padding="0.132cm" fo:border-left="0.035cm solid #000000" fo:border-right="none" fo:border-top="none" fo:border-bottom="0.035cm solid #000000">
        <style:background-image/>
      </style:table-cell-properties>
    </style:style>
    <style:style style:name="Tabla42.7" style:family="table-row">
      <style:table-row-properties style:min-row-height="0.556cm"/>
    </style:style>
    <style:style style:name="Tabla43" style:family="table">
      <style:table-properties style:width="12.594cm" table:align="center"/>
    </style:style>
    <style:style style:name="Tabla43.A" style:family="table-column">
      <style:table-column-properties style:column-width="1.812cm"/>
    </style:style>
    <style:style style:name="Tabla43.B" style:family="table-column">
      <style:table-column-properties style:column-width="2.337cm"/>
    </style:style>
    <style:style style:name="Tabla43.C" style:family="table-column">
      <style:table-column-properties style:column-width="2.342cm"/>
    </style:style>
    <style:style style:name="Tabla43.D" style:family="table-column">
      <style:table-column-properties style:column-width="2.464cm"/>
    </style:style>
    <style:style style:name="Tabla43.E" style:family="table-column">
      <style:table-column-properties style:column-width="1.886cm"/>
    </style:style>
    <style:style style:name="Tabla43.F" style:family="table-column">
      <style:table-column-properties style:column-width="1.753cm"/>
    </style:style>
    <style:style style:name="Tabla43.A1" style:family="table-cell">
      <style:table-cell-properties style:vertical-align="middle" fo:background-color="#b4c6e7" fo:padding="0.049cm" fo:border="none">
        <style:background-image/>
      </style:table-cell-properties>
    </style:style>
    <style:style style:name="Tabla43.A2" style:family="table-cell">
      <style:table-cell-properties style:vertical-align="middle" fo:background-color="#d9d9d9" fo:padding="0.049cm" fo:border="none">
        <style:background-image/>
      </style:table-cell-properties>
    </style:style>
    <style:style style:name="Tabla43.B2" style:family="table-cell">
      <style:table-cell-properties style:vertical-align="middle" fo:padding="0.049cm" fo:border="none"/>
    </style:style>
    <style:style style:name="Tabla43.A4" style:family="table-cell">
      <style:table-cell-properties style:vertical-align="middle" fo:background-color="#ddebf7" fo:padding="0.049cm" fo:border="none">
        <style:background-image/>
      </style:table-cell-properties>
    </style:style>
    <style:style style:name="Tabla43.B4" style:family="table-cell" style:data-style-name="N0">
      <style:table-cell-properties style:vertical-align="middle" fo:padding="0.049cm" fo:border="none"/>
    </style:style>
    <style:style style:name="Tabla44" style:family="table">
      <style:table-properties style:width="13.996cm" table:align="center"/>
    </style:style>
    <style:style style:name="Tabla44.A" style:family="table-column">
      <style:table-column-properties style:column-width="2.203cm"/>
    </style:style>
    <style:style style:name="Tabla44.B" style:family="table-column">
      <style:table-column-properties style:column-width="2.649cm"/>
    </style:style>
    <style:style style:name="Tabla44.C" style:family="table-column">
      <style:table-column-properties style:column-width="3.454cm"/>
    </style:style>
    <style:style style:name="Tabla44.D" style:family="table-column">
      <style:table-column-properties style:column-width="3.664cm"/>
    </style:style>
    <style:style style:name="Tabla44.E" style:family="table-column">
      <style:table-column-properties style:column-width="2.027cm"/>
    </style:style>
    <style:style style:name="Tabla44.A1" style:family="table-cell">
      <style:table-cell-properties style:vertical-align="middle" fo:background-color="#b4c6e7" fo:padding="0.049cm" fo:border="none">
        <style:background-image/>
      </style:table-cell-properties>
    </style:style>
    <style:style style:name="Tabla44.A2" style:family="table-cell">
      <style:table-cell-properties style:vertical-align="middle" fo:background-color="#d9d9d9" fo:padding="0.049cm" fo:border="none">
        <style:background-image/>
      </style:table-cell-properties>
    </style:style>
    <style:style style:name="Tabla44.B2" style:family="table-cell">
      <style:table-cell-properties style:vertical-align="middle" fo:padding="0.049cm" fo:border="none"/>
    </style:style>
    <style:style style:name="Tabla44.A4" style:family="table-cell">
      <style:table-cell-properties style:vertical-align="middle" fo:background-color="#ddebf7" fo:padding="0.049cm" fo:border="none">
        <style:background-image/>
      </style:table-cell-properties>
    </style:style>
    <style:style style:name="Tabla44.B4" style:family="table-cell" style:data-style-name="N0">
      <style:table-cell-properties style:vertical-align="middle" fo:padding="0.049cm" fo:border="none"/>
    </style:style>
    <style:style style:name="Tabla45" style:family="table">
      <style:table-properties style:width="16.498cm" style:rel-width="100%" table:align="left"/>
    </style:style>
    <style:style style:name="Tabla45.A" style:family="table-column">
      <style:table-column-properties style:column-width="16.498cm" style:rel-column-width="65535*"/>
    </style:style>
    <style:style style:name="Tabla45.A1" style:family="table-cell">
      <style:table-cell-properties fo:padding="0.049cm" fo:border="none"/>
    </style:style>
    <style:style style:name="Tabla46" style:family="table">
      <style:table-properties style:width="16.498cm" style:rel-width="100%" table:align="left"/>
    </style:style>
    <style:style style:name="Tabla46.A" style:family="table-column">
      <style:table-column-properties style:column-width="16.498cm" style:rel-column-width="65535*"/>
    </style:style>
    <style:style style:name="Tabla46.A1" style:family="table-cell">
      <style:table-cell-properties fo:padding="0.049cm" fo:border="none"/>
    </style:style>
    <style:style style:name="Tabla47" style:family="table">
      <style:table-properties style:width="16.193cm" table:align="left"/>
    </style:style>
    <style:style style:name="Tabla47.A" style:family="table-column">
      <style:table-column-properties style:column-width="0.829cm"/>
    </style:style>
    <style:style style:name="Tabla47.B" style:family="table-column">
      <style:table-column-properties style:column-width="11.707cm"/>
    </style:style>
    <style:style style:name="Tabla47.C" style:family="table-column">
      <style:table-column-properties style:column-width="3.657cm"/>
    </style:style>
    <style:style style:name="Tabla47.A1" style:family="table-cell">
      <style:table-cell-properties style:vertical-align="middle" fo:padding="0.049cm" fo:border="none"/>
    </style:style>
    <style:style style:name="Tabla48" style:family="table">
      <style:table-properties style:width="16.498cm" style:rel-width="100%" table:align="left"/>
    </style:style>
    <style:style style:name="Tabla48.A" style:family="table-column">
      <style:table-column-properties style:column-width="16.498cm" style:rel-column-width="65535*"/>
    </style:style>
    <style:style style:name="Tabla48.A1" style:family="table-cell">
      <style:table-cell-properties fo:padding="0.049cm" fo:border="none"/>
    </style:style>
    <style:style style:name="Tabla49" style:family="table">
      <style:table-properties style:width="16.498cm" style:rel-width="100%" table:align="left"/>
    </style:style>
    <style:style style:name="Tabla49.A" style:family="table-column">
      <style:table-column-properties style:column-width="16.498cm" style:rel-column-width="65535*"/>
    </style:style>
    <style:style style:name="Tabla49.A1" style:family="table-cell">
      <style:table-cell-properties fo:padding="0.049cm" fo:border="none"/>
    </style:style>
    <style:style style:name="Tabla50" style:family="table">
      <style:table-properties style:width="16.193cm" table:align="left"/>
    </style:style>
    <style:style style:name="Tabla50.A" style:family="table-column">
      <style:table-column-properties style:column-width="0.831cm"/>
    </style:style>
    <style:style style:name="Tabla50.B" style:family="table-column">
      <style:table-column-properties style:column-width="11.693cm"/>
    </style:style>
    <style:style style:name="Tabla50.C" style:family="table-column">
      <style:table-column-properties style:column-width="3.669cm"/>
    </style:style>
    <style:style style:name="Tabla50.A1" style:family="table-cell">
      <style:table-cell-properties style:vertical-align="middle" fo:padding="0.049cm" fo:border="none"/>
    </style:style>
    <style:style style:name="Tabla51" style:family="table">
      <style:table-properties style:width="16.498cm" style:rel-width="100%" table:align="left"/>
    </style:style>
    <style:style style:name="Tabla51.A" style:family="table-column">
      <style:table-column-properties style:column-width="16.498cm" style:rel-column-width="65535*"/>
    </style:style>
    <style:style style:name="Tabla51.A1" style:family="table-cell">
      <style:table-cell-properties fo:padding="0.106cm" fo:border="0.035cm solid #000000"/>
    </style:style>
    <style:style style:name="Tabla52" style:family="table">
      <style:table-properties style:width="16.722cm" table:align="left"/>
    </style:style>
    <style:style style:name="Tabla52.A" style:family="table-column">
      <style:table-column-properties style:column-width="9.783cm"/>
    </style:style>
    <style:style style:name="Tabla52.B" style:family="table-column">
      <style:table-column-properties style:column-width="4.27cm"/>
    </style:style>
    <style:style style:name="Tabla52.C" style:family="table-column">
      <style:table-column-properties style:column-width="2.669cm"/>
    </style:style>
    <style:style style:name="Tabla52.A1" style:family="table-cell">
      <style:table-cell-properties style:vertical-align="middle" fo:background-color="#dddddd" fo:padding="0.106cm" fo:border-left="none" fo:border-right="none" fo:border-top="0.035cm solid #000000" fo:border-bottom="0.035cm solid #000000">
        <style:background-image/>
      </style:table-cell-properties>
    </style:style>
    <style:style style:name="Tabla52.B1" style:family="table-cell">
      <style:table-cell-properties style:vertical-align="middle" fo:background-color="#dddddd" fo:padding="0.106cm" fo:border-left="0.035cm solid #000000" fo:border-right="none" fo:border-top="0.035cm solid #000000" fo:border-bottom="0.035cm solid #000000">
        <style:background-image/>
      </style:table-cell-properties>
    </style:style>
    <style:style style:name="Tabla52.A2" style:family="table-cell">
      <style:table-cell-properties style:vertical-align="middle" fo:background-color="#dddddd" fo:padding="0.106cm" fo:border-left="none" fo:border-right="none" fo:border-top="none" fo:border-bottom="0.035cm solid #000000">
        <style:background-image/>
      </style:table-cell-properties>
    </style:style>
    <style:style style:name="Tabla52.B2" style:family="table-cell">
      <style:table-cell-properties style:vertical-align="middle" fo:background-color="#dddddd" fo:padding="0.106cm" fo:border-left="0.035cm solid #000000" fo:border-right="none" fo:border-top="none" fo:border-bottom="0.035cm solid #000000">
        <style:background-image/>
      </style:table-cell-properties>
    </style:style>
    <style:style style:name="Tabla52.A4" style:family="table-cell">
      <style:table-cell-properties style:vertical-align="middle" fo:padding="0.106cm" fo:border-left="none" fo:border-right="none" fo:border-top="none" fo:border-bottom="0.035cm solid #000000"/>
    </style:style>
    <style:style style:name="Tabla52.B4" style:family="table-cell">
      <style:table-cell-properties style:vertical-align="middle" fo:padding="0.106cm" fo:border-left="0.035cm solid #000000" fo:border-right="none" fo:border-top="none" fo:border-bottom="0.035cm solid #000000"/>
    </style:style>
    <style:style style:name="Tabla52.A168" style:family="table-cell">
      <style:table-cell-properties style:vertical-align="middle" fo:padding="0.106cm" fo:border="none"/>
    </style:style>
    <style:style style:name="Tabla52.B168" style:family="table-cell">
      <style:table-cell-properties style:vertical-align="middle" fo:padding="0.106cm" fo:border-left="0.035cm solid #000000" fo:border-right="none" fo:border-top="none" fo:border-bottom="none"/>
    </style:style>
    <style:style style:name="Tabla53" style:family="table">
      <style:table-properties style:width="16.498cm" style:rel-width="100%" table:align="left"/>
    </style:style>
    <style:style style:name="Tabla53.A" style:family="table-column">
      <style:table-column-properties style:column-width="16.498cm" style:rel-column-width="65535*"/>
    </style:style>
    <style:style style:name="Tabla53.A1" style:family="table-cell">
      <style:table-cell-properties fo:padding="0.106cm" fo:border="0.035cm solid #000000"/>
    </style:style>
    <style:style style:name="Tabla54" style:family="table">
      <style:table-properties style:width="14.896cm" table:align="center"/>
    </style:style>
    <style:style style:name="Tabla54.A" style:family="table-column">
      <style:table-column-properties style:column-width="10.239cm"/>
    </style:style>
    <style:style style:name="Tabla54.B" style:family="table-column">
      <style:table-column-properties style:column-width="4.657cm"/>
    </style:style>
    <style:style style:name="Tabla54.A1" style:family="table-cell">
      <style:table-cell-properties style:vertical-align="middle" fo:background-color="#eeeeee" fo:padding="0.106cm" fo:border-left="0.035cm solid #000000" fo:border-right="none" fo:border-top="0.035cm solid #000000" fo:border-bottom="0.035cm solid #000000">
        <style:background-image/>
      </style:table-cell-properties>
    </style:style>
    <style:style style:name="Tabla54.B1" style:family="table-cell">
      <style:table-cell-properties style:vertical-align="middle" fo:background-color="#eeeeee" fo:padding="0.106cm" fo:border="0.035cm solid #000000">
        <style:background-image/>
      </style:table-cell-properties>
    </style:style>
    <style:style style:name="Tabla54.A2" style:family="table-cell">
      <style:table-cell-properties style:vertical-align="middle" fo:padding="0.106cm" fo:border-left="0.035cm solid #000000" fo:border-right="none" fo:border-top="none" fo:border-bottom="0.035cm solid #000000"/>
    </style:style>
    <style:style style:name="Tabla54.B2" style:family="table-cell">
      <style:table-cell-properties style:vertical-align="middle" fo:padding="0.106cm" fo:border-left="0.035cm solid #000000" fo:border-right="0.035cm solid #000000" fo:border-top="none" fo:border-bottom="0.035cm solid #000000"/>
    </style:style>
    <style:style style:name="Tabla55" style:family="table">
      <style:table-properties style:width="16.498cm" style:rel-width="100%" table:align="left"/>
    </style:style>
    <style:style style:name="Tabla55.A" style:family="table-column">
      <style:table-column-properties style:column-width="2.309cm" style:rel-column-width="9174*"/>
    </style:style>
    <style:style style:name="Tabla55.B" style:family="table-column">
      <style:table-column-properties style:column-width="7.26cm" style:rel-column-width="28836*"/>
    </style:style>
    <style:style style:name="Tabla55.C" style:family="table-column">
      <style:table-column-properties style:column-width="3.794cm" style:rel-column-width="15070*"/>
    </style:style>
    <style:style style:name="Tabla55.D" style:family="table-column">
      <style:table-column-properties style:column-width="3.134cm" style:rel-column-width="12453*"/>
    </style:style>
    <style:style style:name="Tabla55.A1" style:family="table-cell">
      <style:table-cell-properties style:vertical-align="middle" fo:padding="0.106cm" fo:border-left="0.035cm solid #000000" fo:border-right="none" fo:border-top="0.035cm solid #000000" fo:border-bottom="0.035cm solid #000000"/>
    </style:style>
    <style:style style:name="Tabla55.D1" style:family="table-cell">
      <style:table-cell-properties style:vertical-align="middle" fo:padding="0.106cm" fo:border="0.035cm solid #000000"/>
    </style:style>
    <style:style style:name="Tabla55.A2" style:family="table-cell">
      <style:table-cell-properties style:vertical-align="middle" fo:padding="0.106cm" fo:border-left="0.035cm solid #000000" fo:border-right="none" fo:border-top="none" fo:border-bottom="0.035cm solid #000000"/>
    </style:style>
    <style:style style:name="Tabla55.D2" style:family="table-cell">
      <style:table-cell-properties style:vertical-align="middle" fo:padding="0.106cm" fo:border-left="0.035cm solid #000000" fo:border-right="0.035cm solid #000000" fo:border-top="none" fo:border-bottom="0.035cm solid #000000"/>
    </style:style>
    <style:style style:name="Tabla56" style:family="table">
      <style:table-properties style:width="16.498cm" style:rel-width="100%" table:align="left"/>
    </style:style>
    <style:style style:name="Tabla56.A" style:family="table-column">
      <style:table-column-properties style:column-width="16.498cm" style:rel-column-width="65535*"/>
    </style:style>
    <style:style style:name="Tabla56.A1" style:family="table-cell">
      <style:table-cell-properties fo:padding="0.106cm" fo:border="0.035cm solid #000000"/>
    </style:style>
    <style:style style:name="Tabla57" style:family="table">
      <style:table-properties style:width="15.425cm" table:align="center"/>
    </style:style>
    <style:style style:name="Tabla57.A" style:family="table-column">
      <style:table-column-properties style:column-width="9.454cm"/>
    </style:style>
    <style:style style:name="Tabla57.B" style:family="table-column">
      <style:table-column-properties style:column-width="5.971cm"/>
    </style:style>
    <style:style style:name="Tabla57.A1" style:family="table-cell">
      <style:table-cell-properties style:vertical-align="middle" fo:padding="0.106cm" fo:border-left="0.035cm solid #000000" fo:border-right="none" fo:border-top="0.035cm solid #000000" fo:border-bottom="none"/>
    </style:style>
    <style:style style:name="Tabla57.B1" style:family="table-cell">
      <style:table-cell-properties style:vertical-align="middle" fo:background-color="#eeeeee" fo:padding="0.106cm" fo:border-left="0.035cm solid #000000" fo:border-right="0.035cm solid #000000" fo:border-top="0.035cm solid #000000" fo:border-bottom="none">
        <style:background-image/>
      </style:table-cell-properties>
    </style:style>
    <style:style style:name="Tabla57.A2" style:family="table-cell">
      <style:table-cell-properties style:vertical-align="middle" fo:padding="0.106cm" fo:border-left="0.035cm solid #000000" fo:border-right="none" fo:border-top="none" fo:border-bottom="0.035cm solid #000000"/>
    </style:style>
    <style:style style:name="Tabla57.B2" style:family="table-cell">
      <style:table-cell-properties style:vertical-align="middle" fo:padding="0.106cm" fo:border-left="0.035cm solid #000000" fo:border-right="0.035cm solid #000000" fo:border-top="none" fo:border-bottom="0.035cm solid #000000"/>
    </style:style>
    <style:style style:name="Tabla57.A6" style:family="table-cell">
      <style:table-cell-properties style:vertical-align="middle" fo:background-color="#eeeeee" fo:padding="0.106cm" fo:border-left="0.035cm solid #000000" fo:border-right="none" fo:border-top="none" fo:border-bottom="0.035cm solid #000000">
        <style:background-image/>
      </style:table-cell-properties>
    </style:style>
    <style:style style:name="Tabla57.B6" style:family="table-cell">
      <style:table-cell-properties style:vertical-align="middle" fo:background-color="#eeeeee" fo:padding="0.106cm" fo:border-left="0.035cm solid #000000" fo:border-right="0.035cm solid #000000" fo:border-top="none" fo:border-bottom="0.035cm solid #000000">
        <style:background-image/>
      </style:table-cell-properties>
    </style:style>
    <style:style style:name="Tabla58" style:family="table">
      <style:table-properties style:width="16.748cm" table:align="left"/>
    </style:style>
    <style:style style:name="Tabla58.A" style:family="table-column">
      <style:table-column-properties style:column-width="2.408cm"/>
    </style:style>
    <style:style style:name="Tabla58.B" style:family="table-column">
      <style:table-column-properties style:column-width="2.434cm"/>
    </style:style>
    <style:style style:name="Tabla58.C" style:family="table-column">
      <style:table-column-properties style:column-width="2.381cm"/>
    </style:style>
    <style:style style:name="Tabla58.D" style:family="table-column">
      <style:table-column-properties style:column-width="2.355cm"/>
    </style:style>
    <style:style style:name="Tabla58.F" style:family="table-column">
      <style:table-column-properties style:column-width="2.064cm"/>
    </style:style>
    <style:style style:name="Tabla58.G" style:family="table-column">
      <style:table-column-properties style:column-width="2.672cm"/>
    </style:style>
    <style:style style:name="Tabla58.1" style:family="table-row">
      <style:table-row-properties style:min-row-height="0.556cm"/>
    </style:style>
    <style:style style:name="Tabla58.A1" style:family="table-cell">
      <style:table-cell-properties style:vertical-align="middle" fo:padding="0.053cm" fo:border="0.035cm solid #000000"/>
    </style:style>
    <style:style style:name="Tabla58.A2" style:family="table-cell">
      <style:table-cell-properties style:vertical-align="middle" fo:padding="0.053cm" fo:border-left="0.035cm solid #000000" fo:border-right="none" fo:border-top="none" fo:border-bottom="0.035cm solid #000000"/>
    </style:style>
    <style:style style:name="Tabla58.G2" style:family="table-cell">
      <style:table-cell-properties style:vertical-align="middle" fo:padding="0.053cm" fo:border-left="0.035cm solid #000000" fo:border-right="0.035cm solid #000000" fo:border-top="none" fo:border-bottom="0.035cm solid #000000"/>
    </style:style>
    <style:style style:name="Tabla58.G7" style:family="table-cell" style:data-style-name="N0">
      <style:table-cell-properties style:vertical-align="middle" fo:padding="0.053cm" fo:border-left="0.035cm solid #000000" fo:border-right="0.035cm solid #000000" fo:border-top="none" fo:border-bottom="0.035cm solid #000000"/>
    </style:style>
    <style:style style:name="Tabla59" style:family="table">
      <style:table-properties style:width="16.427cm" table:align="left"/>
    </style:style>
    <style:style style:name="Tabla59.A" style:family="table-column">
      <style:table-column-properties style:column-width="3.334cm"/>
    </style:style>
    <style:style style:name="Tabla59.B" style:family="table-column">
      <style:table-column-properties style:column-width="3.36cm"/>
    </style:style>
    <style:style style:name="Tabla59.E" style:family="table-column">
      <style:table-column-properties style:column-width="3.066cm"/>
    </style:style>
    <style:style style:name="Tabla59.1" style:family="table-row">
      <style:table-row-properties style:min-row-height="0.556cm"/>
    </style:style>
    <style:style style:name="Tabla59.A1" style:family="table-cell">
      <style:table-cell-properties style:vertical-align="middle" fo:padding="0.053cm" fo:border="0.035cm solid #000000"/>
    </style:style>
    <style:style style:name="Tabla59.A2" style:family="table-cell">
      <style:table-cell-properties style:vertical-align="middle" fo:padding="0.053cm" fo:border-left="0.035cm solid #000000" fo:border-right="none" fo:border-top="none" fo:border-bottom="0.035cm solid #000000"/>
    </style:style>
    <style:style style:name="Tabla59.E2" style:family="table-cell">
      <style:table-cell-properties style:vertical-align="middle" fo:padding="0.053cm" fo:border-left="0.035cm solid #000000" fo:border-right="0.035cm solid #000000" fo:border-top="none" fo:border-bottom="0.035cm solid #000000"/>
    </style:style>
    <style:style style:name="Tabla59.E7" style:family="table-cell" style:data-style-name="N0">
      <style:table-cell-properties style:vertical-align="middle" fo:padding="0.053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4" fo:font-size="10pt"/>
    </style:style>
    <style:style style:name="P7" style:family="paragraph" style:parent-style-name="Table_20_Contents">
      <style:text-properties fo:font-size="2pt" style:font-size-asian="2pt" style:font-size-complex="2pt"/>
    </style:style>
    <style:style style:name="P8" style:family="paragraph" style:parent-style-name="Table_20_Contents">
      <style:text-properties style:font-name="Arial1" fo:font-size="7pt" style:font-size-asian="7pt" style:font-size-complex="7pt"/>
    </style:style>
    <style:style style:name="P9" style:family="paragraph" style:parent-style-name="Table_20_Contents">
      <style:paragraph-properties fo:text-align="center" style:justify-single-word="false"/>
      <style:text-properties style:font-name="Arial1" fo:font-size="7pt" style:font-size-asian="7pt" style:font-size-complex="7pt"/>
    </style:style>
    <style:style style:name="P10" style:family="paragraph" style:parent-style-name="Table_20_Contents">
      <style:text-properties style:font-name="Arial1" fo:font-size="6pt" style:font-size-asian="6pt" style:font-size-complex="6pt"/>
    </style:style>
    <style:style style:name="P11" style:family="paragraph" style:parent-style-name="Table_20_Contents">
      <style:paragraph-properties fo:text-align="center" style:justify-single-word="false"/>
      <style:text-properties fo:color="#ffffff" style:font-name="Arial1" fo:font-size="7pt" style:font-size-asian="7pt" style:font-size-complex="7pt"/>
    </style:style>
    <style:style style:name="P12"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3" style:family="paragraph" style:parent-style-name="Standard" style:master-page-name="">
      <style:paragraph-properties fo:margin-left="0cm" fo:margin-right="0cm" fo:margin-top="0cm" fo:margin-bottom="0cm" fo:line-height="100%" fo:text-align="justify" style:justify-single-word="false" fo:text-indent="0cm" style:auto-text-indent="false" style:page-number="auto"/>
    </style:style>
    <style:style style:name="P14"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language="es" fo:country="ES" fo:font-weight="bold" style:font-size-asian="10pt" style:font-weight-asian="bold" style:font-name-complex="Arial1" style:font-size-complex="10pt" style:font-weight-complex="bold"/>
    </style:style>
    <style:style style:name="P15" style:family="paragraph" style:parent-style-name="Standard">
      <style:paragraph-properties fo:margin-left="0cm" fo:margin-right="0cm" fo:margin-top="0cm" fo:margin-bottom="0cm" fo:line-height="100%" fo:text-align="justify" style:justify-single-word="false" fo:text-indent="0cm" style:auto-text-indent="false"/>
      <style:text-properties fo:font-variant="normal" fo:text-transform="none" style:use-window-font-color="true" style:font-name="Arial1" fo:font-size="10pt" fo:letter-spacing="-0.005cm" fo:font-style="normal" fo:font-weight="normal" fo:background-color="transparent" style:font-size-asian="10pt" style:font-weight-asian="normal" style:font-name-complex="Arial1" style:font-size-complex="10pt" style:font-weight-complex="normal"/>
    </style:style>
    <style:style style:name="P16" style:family="paragraph" style:parent-style-name="Standard">
      <style:paragraph-properties fo:margin-left="0cm" fo:margin-right="0cm" fo:line-height="100%" fo:text-align="justify" style:justify-single-word="false" fo:text-indent="0cm" style:auto-text-indent="false"/>
      <style:text-properties style:font-name="Arial1" fo:font-size="10pt" style:font-size-asian="10pt" style:font-size-complex="10pt"/>
    </style:style>
    <style:style style:name="P17" style:family="paragraph" style:parent-style-name="Standard">
      <style:paragraph-properties fo:margin-left="0cm" fo:margin-right="0cm" fo:line-height="100%" fo:text-align="justify" style:justify-single-word="false" fo:text-indent="0cm" style:auto-text-indent="false"/>
    </style:style>
    <style:style style:name="P18" style:family="paragraph" style:parent-style-name="Standard">
      <style:paragraph-properties fo:margin-left="0cm" fo:margin-right="0cm" fo:text-align="justify" style:justify-single-word="false" fo:text-indent="0cm" style:auto-text-indent="false" fo:background-color="transparent">
        <style:tab-stops>
          <style:tab-stop style:position="0cm"/>
        </style:tab-stops>
        <style:background-image/>
      </style:paragraph-properties>
    </style:style>
    <style:style style:name="P19" style:family="paragraph" style:parent-style-name="Standard">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paragraph-properties>
      <style:text-properties style:use-window-font-color="true" style:font-name="Arial1" fo:font-size="10pt" fo:language="es" fo:country="ES" fo:background-color="transparent" style:font-size-asian="10pt" style:font-name-complex="Arial1" style:font-size-complex="10pt" fo:hyphenate="false" fo:hyphenation-remain-char-count="2" fo:hyphenation-push-char-count="2"/>
    </style:style>
    <style:style style:name="P20" style:family="paragraph" style:parent-style-name="Standard" style:master-page-name="">
      <style:paragraph-properties fo:margin-left="0cm" fo:margin-right="0cm" fo:margin-top="0.106cm" fo:margin-bottom="0.106cm" fo:line-height="100%" fo:text-align="center"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21" style:family="paragraph" style:parent-style-name="Standard_20__28_user_29_">
      <style:paragraph-properties fo:margin-left="0cm" fo:margin-right="0cm" fo:text-align="justify" style:justify-single-word="false" fo:text-indent="0cm" style:auto-text-indent="false">
        <style:tab-stops>
          <style:tab-stop style:position="1.251cm"/>
        </style:tab-stops>
      </style:paragraph-properties>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style>
    <style:style style:name="P22" style:family="paragraph" style:parent-style-name="Standard_20__28_user_29_">
      <style:paragraph-properties fo:margin-left="0cm" fo:margin-right="0cm" fo:text-align="justify" style:justify-single-word="false" fo:text-indent="0cm" style:auto-text-indent="false">
        <style:tab-stops>
          <style:tab-stop style:position="1.251cm"/>
        </style:tab-stops>
      </style:paragraph-properties>
      <style:text-properties style:use-window-font-color="true" style:font-name="Arial1" fo:font-size="10pt" fo:language="es" fo:country="ES" fo:font-style="italic" fo:font-weight="bold" style:font-size-asian="10pt" style:font-style-asian="italic" style:font-weight-asian="bold" style:font-size-complex="10pt" style:font-style-complex="italic"/>
    </style:style>
    <style:style style:name="P23" style:family="paragraph" style:parent-style-name="Standard_20__28_user_29_">
      <style:paragraph-properties fo:margin-left="0cm" fo:margin-right="0cm" fo:text-align="justify" style:justify-single-word="false" fo:text-indent="0cm" style:auto-text-indent="false">
        <style:tab-stops>
          <style:tab-stop style:position="1.251cm"/>
        </style:tab-stops>
      </style:paragraph-properties>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24" style:family="paragraph" style:parent-style-name="Standard_20__28_user_29_">
      <style:paragraph-properties fo:margin-left="0cm" fo:margin-right="0cm" fo:text-align="center" style:justify-single-word="false" fo:text-indent="0cm" style:auto-text-indent="false">
        <style:tab-stops>
          <style:tab-stop style:position="1.251cm"/>
        </style:tab-stops>
      </style:paragraph-properties>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25" style:family="paragraph" style:parent-style-name="Standard_20__28_user_29_">
      <style:paragraph-properties fo:margin-left="0cm" fo:margin-right="0cm" fo:text-align="justify" style:justify-single-word="false" fo:text-indent="0cm" style:auto-text-indent="false">
        <style:tab-stops>
          <style:tab-stop style:position="1.251cm"/>
        </style:tab-stops>
      </style:paragraph-properties>
      <style:text-properties fo:font-style="italic" style:font-style-asian="italic" style:font-style-complex="italic"/>
    </style:style>
    <style:style style:name="P26" style:family="paragraph" style:parent-style-name="Heading">
      <style:paragraph-properties>
        <style:tab-stops/>
      </style:paragraph-properties>
      <style:text-properties style:font-name="Arial1" fo:font-size="9pt" style:font-size-asian="9pt" style:font-size-complex="9pt"/>
    </style:style>
    <style:style style:name="P27" style:family="paragraph" style:parent-style-name="Text_20_body">
      <style:text-properties style:font-name="Arial1" fo:font-size="10pt" style:font-size-asian="10pt" style:font-size-complex="10pt"/>
    </style:style>
    <style:style style:name="P28" style:family="paragraph" style:parent-style-name="Text_20_body">
      <style:paragraph-properties fo:text-align="justify" style:justify-single-word="false"/>
      <style:text-properties style:font-name="Arial1" fo:font-size="10pt" fo:language="es" fo:country="ES"/>
    </style:style>
    <style:style style:name="P29" style:family="paragraph" style:parent-style-name="Text_20_body">
      <style:paragraph-properties fo:text-align="justify" style:justify-single-word="false"/>
      <style:text-properties style:font-name="Arial1" fo:font-size="10pt"/>
    </style:style>
    <style:style style:name="P30" style:family="paragraph" style:parent-style-name="Text_20_body">
      <style:text-properties style:font-name="Arial1" fo:font-size="7pt" style:font-size-asian="7pt" style:font-size-complex="7pt"/>
    </style:style>
    <style:style style:name="P31" style:family="paragraph" style:parent-style-name="Text_20_body">
      <style:paragraph-properties fo:text-align="justify" style:justify-single-word="false"/>
    </style:style>
    <style:style style:name="P32" style:family="paragraph" style:parent-style-name="Text_20_body">
      <style:paragraph-properties fo:text-align="justify" style:justify-single-word="false"/>
      <style:text-properties style:font-name="Arial4" fo:font-size="10pt"/>
    </style:style>
    <style:style style:name="P33" style:family="paragraph" style:parent-style-name="Text_20_body">
      <style:text-properties style:font-name="Arial4" fo:font-size="9pt" fo:font-weight="bold" style:font-size-asian="9pt" style:font-weight-asian="bold" style:font-size-complex="9pt" style:font-weight-complex="bold"/>
    </style:style>
    <style:style style:name="P34" style:family="paragraph" style:parent-style-name="Text_20_body">
      <style:paragraph-properties fo:text-align="justify" style:justify-single-word="false"/>
      <style:text-properties style:font-name="Arial3" fo:font-size="10pt"/>
    </style:style>
    <style:style style:name="P35" style:family="paragraph" style:parent-style-name="Text_20_body">
      <style:paragraph-properties fo:text-align="justify" style:justify-single-word="false"/>
      <style:text-properties style:font-name="Arial3" fo:font-size="10pt" fo:font-style="italic"/>
    </style:style>
    <style:style style:name="P36" style:family="paragraph" style:parent-style-name="Text_20_body">
      <style:paragraph-properties fo:text-align="justify" style:justify-single-word="false"/>
      <style:text-properties style:font-name="Arial3" fo:font-size="10pt" fo:letter-spacing="-0.007cm" fo:font-weight="normal"/>
    </style:style>
    <style:style style:name="P37" style:family="paragraph" style:parent-style-name="Text_20_body">
      <style:paragraph-properties fo:text-align="start" style:justify-single-word="false"/>
      <style:text-properties style:font-name="Arial3" fo:font-size="10pt" fo:letter-spacing="-0.007cm" fo:font-weight="normal"/>
    </style:style>
    <style:style style:name="P38" style:family="paragraph" style:parent-style-name="Text_20_body">
      <style:paragraph-properties fo:text-align="justify" style:justify-single-word="false"/>
      <style:text-properties style:font-name="Arial3" fo:font-size="10pt" fo:letter-spacing="-0.007cm" fo:font-weight="normal" fo:background-color="#ffffff"/>
    </style:style>
    <style:style style:name="P39" style:family="paragraph" style:parent-style-name="Text_20_body">
      <style:paragraph-properties fo:text-align="justify" style:justify-single-word="false"/>
      <style:text-properties style:font-name="Arial3" fo:font-size="10pt" fo:letter-spacing="-0.007cm" fo:language="es" fo:country="ES" fo:font-style="italic" fo:font-weight="normal"/>
    </style:style>
    <style:style style:name="P40" style:family="paragraph" style:parent-style-name="Text_20_body">
      <style:paragraph-properties fo:text-align="start" style:justify-single-word="false"/>
      <style:text-properties style:font-name="Arial3" fo:font-size="8pt" fo:font-style="italic"/>
    </style:style>
    <style:style style:name="P41" style:family="paragraph" style:parent-style-name="Text_20_body">
      <style:paragraph-properties fo:text-align="center" style:justify-single-word="false"/>
      <style:text-properties style:font-name="Arial3" fo:font-size="8pt" fo:font-style="italic" fo:font-weight="bold"/>
    </style:style>
    <style:style style:name="P42" style:family="paragraph" style:parent-style-name="Text_20_body">
      <style:paragraph-properties fo:text-align="justify" style:justify-single-word="false"/>
      <style:text-properties style:font-name="Arial3" fo:font-size="8pt"/>
    </style:style>
    <style:style style:name="P43" style:family="paragraph" style:parent-style-name="Text_20_body">
      <style:paragraph-properties fo:text-align="justify" style:justify-single-word="false"/>
      <style:text-properties style:font-name="Arial3" fo:font-size="8pt" fo:letter-spacing="-0.007cm" fo:font-style="italic" fo:font-weight="normal"/>
    </style:style>
    <style:style style:name="P44" style:family="paragraph" style:parent-style-name="Text_20_body">
      <style:paragraph-properties fo:text-align="center" style:justify-single-word="false"/>
      <style:text-properties style:font-name="Arial3" fo:font-size="8pt" fo:letter-spacing="-0.007cm" fo:font-style="italic" fo:font-weight="bold"/>
    </style:style>
    <style:style style:name="P45" style:family="paragraph" style:parent-style-name="Text_20_body">
      <style:paragraph-properties fo:text-align="justify" style:justify-single-word="false"/>
      <style:text-properties style:font-name="Arial3" fo:font-size="8pt" fo:language="es" fo:country="ES" fo:font-style="italic"/>
    </style:style>
    <style:style style:name="P46" style:family="paragraph" style:parent-style-name="Text_20_body">
      <style:paragraph-properties fo:text-align="justify" style:justify-single-word="false"/>
      <style:text-properties fo:color="#000000" style:font-name="Arial4" fo:font-size="10pt"/>
    </style:style>
    <style:style style:name="P47" style:family="paragraph" style:parent-style-name="Text_20_body">
      <style:paragraph-properties fo:text-align="justify" style:justify-single-word="false"/>
      <style:text-properties fo:color="#000000" style:font-name="Arial4" fo:font-size="10pt" fo:font-style="italic"/>
    </style:style>
    <style:style style:name="P48" style:family="paragraph" style:parent-style-name="Text_20_body">
      <style:paragraph-properties fo:text-align="justify" style:justify-single-word="false"/>
      <style:text-properties fo:color="#000000" style:font-name="Arial6" fo:font-size="10pt" fo:language="es" fo:country="ES"/>
    </style:style>
    <style:style style:name="P49" style:family="paragraph" style:parent-style-name="Text_20_body">
      <style:paragraph-properties fo:text-align="center" style:justify-single-word="false"/>
      <style:text-properties fo:color="#000000" style:font-name="Arial6" fo:font-size="10pt" fo:language="es" fo:country="ES" fo:font-weight="bold"/>
    </style:style>
    <style:style style:name="P50" style:family="paragraph" style:parent-style-name="Text_20_body">
      <style:paragraph-properties fo:text-align="justify" style:justify-single-word="false"/>
      <style:text-properties fo:color="#000000" style:font-name="Arial6" fo:font-size="10pt" fo:language="es" fo:country="ES" fo:font-weight="bold"/>
    </style:style>
    <style:style style:name="P51" style:family="paragraph" style:parent-style-name="Text_20_body">
      <style:paragraph-properties fo:text-align="center" style:justify-single-word="false"/>
      <style:text-properties fo:color="#000000" style:font-name="Arial6" fo:font-size="10pt" fo:language="es" fo:country="ES" fo:font-style="italic" style:text-underline-style="solid" style:text-underline-width="auto" style:text-underline-color="font-color" fo:font-weight="bold"/>
    </style:style>
    <style:style style:name="P52" style:family="paragraph" style:parent-style-name="Text_20_body">
      <style:paragraph-properties fo:text-align="justify" style:justify-single-word="false"/>
      <style:text-properties fo:color="#000000" style:font-name="Arial6" fo:font-size="10pt" fo:language="es" fo:country="ES" fo:font-style="italic"/>
    </style:style>
    <style:style style:name="P53" style:family="paragraph" style:parent-style-name="Text_20_body">
      <style:paragraph-properties fo:text-align="justify" style:justify-single-word="false"/>
      <style:text-properties fo:color="#000000" style:font-name="Arial6" fo:font-size="10pt" fo:language="es" fo:country="ES" fo:font-style="italic" fo:font-weight="bold"/>
    </style:style>
    <style:style style:name="P54" style:family="paragraph" style:parent-style-name="Text_20_body">
      <style:paragraph-properties fo:text-align="justify" style:justify-single-word="false"/>
      <style:text-properties fo:color="#000000" style:font-name="Arial6" fo:font-size="10pt" fo:font-style="italic"/>
    </style:style>
    <style:style style:name="P55" style:family="paragraph" style:parent-style-name="Text_20_body">
      <style:text-properties fo:color="#000000" style:font-name="Arial6" fo:font-size="10pt" fo:font-style="italic" fo:font-weight="bold"/>
    </style:style>
    <style:style style:name="P56" style:family="paragraph" style:parent-style-name="Text_20_body">
      <style:paragraph-properties fo:text-align="center" style:justify-single-word="false"/>
      <style:text-properties fo:color="#000000" style:font-name="Arial6" fo:font-size="10pt" fo:font-style="italic" fo:font-weight="bold"/>
    </style:style>
    <style:style style:name="P57" style:family="paragraph" style:parent-style-name="Text_20_body">
      <style:paragraph-properties fo:text-align="justify" style:justify-single-word="false"/>
      <style:text-properties fo:color="#000000" style:font-name="Arial6" fo:font-size="10pt" fo:font-style="italic" fo:font-weight="bold"/>
    </style:style>
    <style:style style:name="P58" style:family="paragraph" style:parent-style-name="Text_20_body">
      <style:paragraph-properties fo:text-align="center" style:justify-single-word="false"/>
      <style:text-properties fo:color="#000000" style:font-name="Arial6" fo:font-size="10pt" fo:font-style="italic" style:text-underline-style="solid" style:text-underline-width="auto" style:text-underline-color="font-color" fo:font-weight="bold"/>
    </style:style>
    <style:style style:name="P59" style:family="paragraph" style:parent-style-name="Text_20_body">
      <style:paragraph-properties fo:text-align="justify" style:justify-single-word="false"/>
      <style:text-properties fo:color="#000000" style:font-name="Arial6" fo:font-size="10pt" fo:font-style="italic" style:text-underline-style="solid" style:text-underline-width="auto" style:text-underline-color="font-color" fo:font-weight="bold"/>
    </style:style>
    <style:style style:name="P60" style:family="paragraph" style:parent-style-name="Text_20_body">
      <style:paragraph-properties fo:text-align="justify" style:justify-single-word="false"/>
      <style:text-properties fo:color="#000000" style:font-name="Arial6" fo:font-size="10pt" fo:font-style="italic" style:text-underline-style="solid" style:text-underline-width="auto" style:text-underline-color="font-color"/>
    </style:style>
    <style:style style:name="P61" style:family="paragraph" style:parent-style-name="Text_20_body">
      <style:paragraph-properties fo:text-align="justify" style:justify-single-word="false"/>
      <style:text-properties fo:color="#000000" style:font-name="Arial6" fo:font-size="10pt"/>
    </style:style>
    <style:style style:name="P62" style:family="paragraph" style:parent-style-name="Text_20_body">
      <style:paragraph-properties fo:text-align="center" style:justify-single-word="false"/>
      <style:text-properties fo:color="#000000" style:font-name="Arial6" fo:font-size="10pt" fo:font-weight="bold"/>
    </style:style>
    <style:style style:name="P63" style:family="paragraph" style:parent-style-name="Text_20_body">
      <style:paragraph-properties fo:text-align="justify" style:justify-single-word="false"/>
      <style:text-properties fo:color="#000000" style:font-name="Arial6" fo:font-size="10pt" fo:font-weight="bold"/>
    </style:style>
    <style:style style:name="P64" style:family="paragraph" style:parent-style-name="Text_20_body">
      <style:paragraph-properties fo:text-align="center" style:justify-single-word="false"/>
      <style:text-properties fo:color="#000000" style:font-name="Arial6" fo:font-size="10pt"/>
    </style:style>
    <style:style style:name="P65" style:family="paragraph" style:parent-style-name="Text_20_body">
      <style:paragraph-properties fo:text-align="justify" style:justify-single-word="false"/>
      <style:text-properties fo:color="#000000" style:font-name="Arial6" fo:font-size="10pt" fo:language="en" fo:country="US"/>
    </style:style>
    <style:style style:name="P66" style:family="paragraph" style:parent-style-name="Text_20_body">
      <style:paragraph-properties fo:text-align="justify" style:justify-single-word="false"/>
      <style:text-properties fo:color="#000000" style:font-name="Arial6" fo:font-size="10pt" style:text-underline-style="solid" style:text-underline-width="auto" style:text-underline-color="font-color" fo:font-weight="bold"/>
    </style:style>
    <style:style style:name="P67" style:family="paragraph" style:parent-style-name="Text_20_body">
      <style:paragraph-properties fo:text-align="center" style:justify-single-word="false"/>
      <style:text-properties fo:color="#000000" style:font-name="Arial6" fo:font-size="10pt" style:text-underline-style="solid" style:text-underline-width="auto" style:text-underline-color="font-color" fo:font-weight="bold"/>
    </style:style>
    <style:style style:name="P68" style:family="paragraph" style:parent-style-name="Text_20_body">
      <style:paragraph-properties fo:text-align="justify" style:justify-single-word="false"/>
      <style:text-properties fo:color="#000000" style:font-name="Arial6" fo:font-size="10pt" style:text-underline-style="solid" style:text-underline-width="auto" style:text-underline-color="font-color"/>
    </style:style>
    <style:style style:name="P69" style:family="paragraph" style:parent-style-name="Text_20_body">
      <style:paragraph-properties fo:text-align="justify" style:justify-single-word="false"/>
      <style:text-properties fo:color="#000000" style:font-name="Arial3" fo:font-size="10pt" fo:language="es" fo:country="ES"/>
    </style:style>
    <style:style style:name="P70" style:family="paragraph" style:parent-style-name="Text_20_body">
      <style:paragraph-properties fo:text-align="justify" style:justify-single-word="false"/>
      <style:text-properties fo:color="#000000" style:font-name="Arial3" fo:font-size="8pt" fo:language="es" fo:country="ES" fo:font-style="italic"/>
    </style:style>
    <style:style style:name="P71" style:family="paragraph" style:parent-style-name="Text_20_body">
      <style:paragraph-properties fo:text-align="justify" style:justify-single-word="false"/>
      <style:text-properties fo:color="#000000" style:font-name="Times New Roman1" fo:font-size="12pt" fo:language="es" fo:country="ES"/>
    </style:style>
    <style:style style:name="P72" style:family="paragraph" style:parent-style-name="Text_20_body">
      <style:paragraph-properties fo:text-align="justify" style:justify-single-word="false"/>
      <style:text-properties fo:color="#000000" style:font-name="ArialMT" fo:font-size="10pt"/>
    </style:style>
    <style:style style:name="P73" style:family="paragraph" style:parent-style-name="Text_20_body">
      <style:paragraph-properties fo:text-align="center" style:justify-single-word="false"/>
      <style:text-properties style:font-name="Arial6" fo:font-size="10pt" fo:font-weight="bold"/>
    </style:style>
    <style:style style:name="P74" style:family="paragraph" style:parent-style-name="Text_20_body">
      <style:paragraph-properties fo:text-align="justify" style:justify-single-word="false"/>
      <style:text-properties style:font-name="Arial6" fo:font-size="10pt" fo:font-weight="bold"/>
    </style:style>
    <style:style style:name="P75" style:family="paragraph" style:parent-style-name="Text_20_body">
      <style:paragraph-properties fo:text-align="justify" style:justify-single-word="false"/>
      <style:text-properties style:font-name="Arial6" fo:font-size="10pt"/>
    </style:style>
    <style:style style:name="P76" style:family="paragraph" style:parent-style-name="Text_20_body">
      <style:paragraph-properties fo:text-align="justify" style:justify-single-word="false"/>
      <style:text-properties style:font-name="Arial6" fo:font-size="10pt" fo:font-style="italic"/>
    </style:style>
    <style:style style:name="P77" style:family="paragraph" style:parent-style-name="Text_20_body">
      <style:paragraph-properties fo:text-align="center" style:justify-single-word="false"/>
      <style:text-properties style:font-name="Arial6" fo:font-size="10pt" fo:font-style="italic" fo:font-weight="bold"/>
    </style:style>
    <style:style style:name="P78" style:family="paragraph" style:parent-style-name="Text_20_body">
      <style:paragraph-properties fo:text-align="center" style:justify-single-word="false"/>
      <style:text-properties style:font-name="Arial6" fo:font-size="10pt" style:text-underline-style="solid" style:text-underline-width="auto" style:text-underline-color="font-color" fo:font-weight="bold"/>
    </style:style>
    <style:style style:name="P79" style:family="paragraph" style:parent-style-name="Text_20_body">
      <style:paragraph-properties fo:text-align="justify" style:justify-single-word="false"/>
      <style:text-properties style:font-name="Arial6" fo:font-size="10pt" fo:language="es" fo:country="ES"/>
    </style:style>
    <style:style style:name="P80" style:family="paragraph" style:parent-style-name="Text_20_body">
      <style:paragraph-properties fo:text-align="center" style:justify-single-word="false"/>
      <style:text-properties style:font-name="Arial6" fo:font-size="10pt" fo:language="es" fo:country="ES" fo:font-style="italic" fo:font-weight="bold"/>
    </style:style>
    <style:style style:name="P81" style:family="paragraph" style:parent-style-name="Text_20_body">
      <style:paragraph-properties fo:text-align="justify" style:justify-single-word="false"/>
      <style:text-properties fo:font-variant="normal" fo:text-transform="none" style:font-name="Arial3" fo:font-size="10pt" fo:letter-spacing="-0.007cm" fo:font-style="normal" fo:font-weight="normal"/>
    </style:style>
    <style:style style:name="P82" style:family="paragraph" style:parent-style-name="Text_20_body">
      <style:paragraph-properties fo:text-align="start" style:justify-single-word="false"/>
      <style:text-properties fo:font-variant="normal" fo:text-transform="none" style:font-name="Arial3" fo:font-size="10pt" fo:letter-spacing="-0.007cm" fo:font-style="normal" fo:font-weight="normal"/>
    </style:style>
    <style:style style:name="P83" style:family="paragraph" style:parent-style-name="Text_20_body">
      <style:paragraph-properties fo:text-align="justify" style:justify-single-word="false"/>
      <style:text-properties fo:font-variant="normal" fo:text-transform="none" style:font-name="Arial3" fo:font-size="10pt" fo:letter-spacing="-0.007cm" fo:font-style="normal" fo:font-weight="normal" fo:background-color="#ffffff"/>
    </style:style>
    <style:style style:name="P84" style:family="paragraph" style:parent-style-name="Text_20_body">
      <style:paragraph-properties fo:text-align="justify" style:justify-single-word="false"/>
      <style:text-properties fo:font-variant="normal" fo:text-transform="none" style:font-name="Arial3" fo:font-size="8pt" fo:language="es" fo:country="ES" fo:font-style="normal"/>
    </style:style>
    <style:style style:name="P85" style:family="paragraph" style:parent-style-name="Text_20_body">
      <style:paragraph-properties fo:text-align="center" style:justify-single-word="false"/>
      <style:text-properties fo:font-variant="normal" fo:text-transform="none" fo:color="#000000" style:font-name="Arial3" fo:font-size="10pt" fo:font-style="normal" fo:font-weight="bold"/>
    </style:style>
    <style:style style:name="P86" style:family="paragraph" style:parent-style-name="Text_20_body">
      <style:paragraph-properties fo:text-align="justify" style:justify-single-word="false"/>
      <style:text-properties fo:font-variant="normal" fo:text-transform="none" fo:color="#000000" style:font-name="Arial3" fo:font-size="10pt" fo:letter-spacing="-0.007cm" fo:language="es" fo:country="ES" fo:font-style="normal" fo:font-weight="normal"/>
    </style:style>
    <style:style style:name="P87" style:family="paragraph" style:parent-style-name="Text_20_body">
      <style:paragraph-properties fo:text-align="justify" style:justify-single-word="false"/>
      <style:text-properties fo:font-variant="normal" fo:text-transform="none" fo:color="#000000" style:font-name="Arial3" fo:font-size="10pt" fo:letter-spacing="-0.007cm" fo:language="es" fo:country="ES" fo:font-style="italic" fo:font-weight="normal"/>
    </style:style>
    <style:style style:name="P88" style:family="paragraph" style:parent-style-name="Text_20_body">
      <style:paragraph-properties fo:text-align="justify" style:justify-single-word="false"/>
      <style:text-properties fo:font-variant="normal" fo:text-transform="none" fo:color="#000000" style:font-name="Arial3" fo:font-size="10pt" fo:letter-spacing="-0.007cm" fo:font-style="normal"/>
    </style:style>
    <style:style style:name="P89" style:family="paragraph" style:parent-style-name="Text_20_body">
      <style:paragraph-properties fo:text-align="justify" style:justify-single-word="false"/>
      <style:text-properties fo:font-variant="normal" fo:text-transform="none" fo:color="#000000" style:font-name="Arial3" fo:font-size="10pt" fo:letter-spacing="-0.004cm" fo:font-style="normal" fo:font-weight="normal"/>
    </style:style>
    <style:style style:name="P90" style:family="paragraph" style:parent-style-name="Text_20_body">
      <style:paragraph-properties fo:text-align="justify" style:justify-single-word="false"/>
      <style:text-properties fo:font-variant="normal" fo:text-transform="none" fo:color="#c9211e" style:font-name="Arial3" fo:font-size="10pt" fo:letter-spacing="-0.007cm" fo:font-style="normal"/>
    </style:style>
    <style:style style:name="P91" style:family="paragraph" style:parent-style-name="Text_20_body">
      <style:paragraph-properties fo:text-align="justify" style:justify-single-word="false"/>
      <style:text-properties fo:font-variant="normal" fo:text-transform="none" style:font-name="Arial1" fo:font-size="10pt" fo:letter-spacing="-0.007cm" fo:font-style="normal" fo:font-weight="normal"/>
    </style:style>
    <style:style style:name="P92" style:family="paragraph" style:parent-style-name="Text_20_body">
      <style:paragraph-properties fo:text-align="center" style:justify-single-word="false"/>
      <style:text-properties fo:font-variant="normal" fo:text-transform="none" style:font-name="Arial1" fo:font-size="10pt" fo:letter-spacing="-0.007cm" fo:font-style="normal" fo:font-weight="bold"/>
    </style:style>
    <style:style style:name="P93" style:family="paragraph" style:parent-style-name="Text_20_body">
      <style:paragraph-properties fo:text-align="justify" style:justify-single-word="false"/>
      <style:text-properties fo:font-variant="normal" fo:text-transform="none" style:font-name="Arial1" fo:font-size="10pt" fo:language="es" fo:country="ES" fo:font-style="normal"/>
    </style:style>
    <style:style style:name="P94" style:family="paragraph" style:parent-style-name="Text_20_body">
      <style:paragraph-properties fo:text-align="justify" style:justify-single-word="false"/>
      <style:text-properties fo:color="#00000a" style:font-name="Arial6" fo:font-size="10pt" fo:language="es" fo:country="ES"/>
    </style:style>
    <style:style style:name="P95" style:family="paragraph" style:parent-style-name="Text_20_body">
      <style:paragraph-properties fo:text-align="justify" style:justify-single-word="false"/>
      <style:text-properties fo:color="#ff3333" style:font-name="Arial6" fo:font-size="10pt" fo:language="es" fo:country="ES"/>
    </style:style>
    <style:style style:name="P96" style:family="paragraph" style:parent-style-name="Text_20_body">
      <style:paragraph-properties fo:text-align="start" style:justify-single-word="false"/>
    </style:style>
    <style:style style:name="P97" style:family="paragraph" style:parent-style-name="Text_20_body">
      <style:paragraph-properties fo:text-align="justify" style:justify-single-word="false"/>
      <style:text-properties fo:color="#ff3300" style:font-name="Arial4" fo:font-size="10pt" fo:letter-spacing="-0.007cm"/>
    </style:style>
    <style:style style:name="P98" style:family="paragraph" style:parent-style-name="Text_20_body">
      <style:paragraph-properties fo:text-align="justify" style:justify-single-word="false"/>
      <style:text-properties fo:color="#ff3300" style:font-name="Arial6" fo:font-size="10pt" fo:language="es" fo:country="ES"/>
    </style:style>
    <style:style style:name="P99" style:family="paragraph" style:parent-style-name="Text_20_body">
      <style:paragraph-properties fo:text-align="justify" style:justify-single-word="false"/>
      <style:text-properties fo:color="#ff3300" style:font-name="Arial3" fo:font-size="10pt"/>
    </style:style>
    <style:style style:name="P100" style:family="paragraph" style:parent-style-name="Text_20_body">
      <style:paragraph-properties fo:text-align="justify" style:justify-single-word="false"/>
      <style:text-properties fo:color="#c9211e" style:font-name="Arial4" fo:font-size="10pt"/>
    </style:style>
    <style:style style:name="P101" style:family="paragraph" style:parent-style-name="Text_20_body">
      <style:paragraph-properties fo:text-align="justify" style:justify-single-word="false"/>
      <style:text-properties fo:color="#c9211e" style:font-name="Arial6" fo:font-size="10pt" fo:language="es" fo:country="ES"/>
    </style:style>
    <style:style style:name="P102" style:family="paragraph" style:parent-style-name="Table_20_Contents">
      <style:paragraph-properties fo:margin-top="0cm" fo:margin-bottom="0.499cm" fo:text-align="end" style:justify-single-word="false"/>
      <style:text-properties style:font-name="Arial6" fo:font-size="7pt"/>
    </style:style>
    <style:style style:name="P103" style:family="paragraph" style:parent-style-name="Table_20_Contents">
      <style:paragraph-properties fo:margin-top="0cm" fo:margin-bottom="0.499cm" fo:text-align="start" style:justify-single-word="false"/>
      <style:text-properties style:font-name="Arial6" fo:font-size="7pt" fo:font-weight="bold"/>
    </style:style>
    <style:style style:name="P104" style:family="paragraph" style:parent-style-name="Table_20_Contents">
      <style:paragraph-properties fo:margin-top="0cm" fo:margin-bottom="0.499cm" fo:text-align="start" style:justify-single-word="false"/>
      <style:text-properties style:font-name="Arial6" fo:font-size="7pt"/>
    </style:style>
    <style:style style:name="P105" style:family="paragraph" style:parent-style-name="Table_20_Contents">
      <style:paragraph-properties fo:margin-top="0cm" fo:margin-bottom="0.499cm" fo:text-align="center" style:justify-single-word="false"/>
      <style:text-properties style:font-name="Arial6" fo:font-size="10pt" fo:font-style="italic"/>
    </style:style>
    <style:style style:name="P106" style:family="paragraph" style:parent-style-name="Table_20_Contents">
      <style:paragraph-properties fo:margin-top="0cm" fo:margin-bottom="0.499cm"/>
      <style:text-properties fo:color="#000000" style:font-name="Arial6" fo:font-size="10pt"/>
    </style:style>
    <style:style style:name="P107" style:family="paragraph" style:parent-style-name="Table_20_Contents">
      <style:paragraph-properties fo:margin-top="0cm" fo:margin-bottom="0.499cm" fo:text-align="justify" style:justify-single-word="false"/>
      <style:text-properties fo:color="#000000" style:font-name="Arial6" fo:font-size="10pt"/>
    </style:style>
    <style:style style:name="P108" style:family="paragraph" style:parent-style-name="Table_20_Contents">
      <style:paragraph-properties fo:margin-top="0cm" fo:margin-bottom="0.499cm" fo:text-align="justify" style:justify-single-word="false"/>
      <style:text-properties fo:color="#000000" style:font-name="Arial6" fo:font-size="10pt" fo:font-weight="bold"/>
    </style:style>
    <style:style style:name="P109" style:family="paragraph" style:parent-style-name="Table_20_Contents">
      <style:paragraph-properties fo:margin-top="0cm" fo:margin-bottom="0.499cm" fo:text-align="center" style:justify-single-word="false"/>
      <style:text-properties fo:color="#000000" style:font-name="Arial6" fo:font-size="10pt" fo:font-weight="bold"/>
    </style:style>
    <style:style style:name="P110" style:family="paragraph" style:parent-style-name="Table_20_Contents">
      <style:paragraph-properties fo:margin-top="0cm" fo:margin-bottom="0.499cm"/>
      <style:text-properties fo:color="#000000" style:font-name="Arial6" fo:font-size="10pt" fo:language="es" fo:country="ES" fo:font-weight="bold"/>
    </style:style>
    <style:style style:name="P111" style:family="paragraph" style:parent-style-name="Table_20_Contents">
      <style:paragraph-properties fo:margin-top="0cm" fo:margin-bottom="0.499cm" fo:text-align="center" style:justify-single-word="false"/>
      <style:text-properties fo:color="#000000" style:font-name="Arial6" fo:font-size="10pt" fo:language="es" fo:country="ES" fo:font-weight="bold"/>
    </style:style>
    <style:style style:name="P112" style:family="paragraph" style:parent-style-name="Table_20_Contents">
      <style:paragraph-properties fo:margin-top="0cm" fo:margin-bottom="0.499cm" fo:text-align="end" style:justify-single-word="false"/>
      <style:text-properties fo:color="#000000" style:font-name="Arial6" fo:font-size="10pt" fo:language="es" fo:country="ES" fo:font-weight="bold"/>
    </style:style>
    <style:style style:name="P113" style:family="paragraph" style:parent-style-name="Table_20_Contents">
      <style:paragraph-properties fo:margin-top="0cm" fo:margin-bottom="0.499cm" fo:text-align="center" style:justify-single-word="false"/>
      <style:text-properties fo:color="#000000" style:font-name="Arial6" fo:font-size="10pt" fo:language="es" fo:country="ES"/>
    </style:style>
    <style:style style:name="P114" style:family="paragraph" style:parent-style-name="Table_20_Contents">
      <style:paragraph-properties fo:margin-top="0cm" fo:margin-bottom="0.499cm" fo:text-align="center" style:justify-single-word="false"/>
      <style:text-properties fo:color="#000000" style:font-name="Arial6" fo:font-size="10pt" fo:language="es" fo:country="ES" fo:font-style="italic" fo:font-weight="bold"/>
    </style:style>
    <style:style style:name="P115" style:family="paragraph" style:parent-style-name="Table_20_Contents">
      <style:paragraph-properties fo:margin-top="0cm" fo:margin-bottom="0.499cm" fo:text-align="center" style:justify-single-word="false"/>
      <style:text-properties fo:color="#000000" style:font-name="Arial6" fo:font-size="10pt" fo:language="es" fo:country="ES" fo:font-style="italic"/>
    </style:style>
    <style:style style:name="P116" style:family="paragraph" style:parent-style-name="Table_20_Contents">
      <style:paragraph-properties fo:margin-top="0cm" fo:margin-bottom="0.499cm" fo:text-align="center" style:justify-single-word="false"/>
      <style:text-properties fo:color="#000000" style:font-name="Arial6" fo:font-size="10pt"/>
    </style:style>
    <style:style style:name="P117" style:family="paragraph" style:parent-style-name="Table_20_Contents">
      <style:paragraph-properties fo:margin-top="0cm" fo:margin-bottom="0.499cm" fo:text-align="justify" style:justify-single-word="false"/>
      <style:text-properties fo:font-variant="normal" fo:text-transform="none" style:font-name="Arial6" fo:font-size="9pt" fo:font-style="normal" fo:font-weight="bold"/>
    </style:style>
    <style:style style:name="P118" style:family="paragraph" style:parent-style-name="Table_20_Contents">
      <style:paragraph-properties fo:margin-top="0cm" fo:margin-bottom="0.499cm" fo:text-align="justify" style:justify-single-word="false"/>
      <style:text-properties fo:font-variant="normal" fo:text-transform="none" style:font-name="Arial6" fo:font-size="9pt" fo:font-style="normal" fo:font-weight="bold" fo:background-color="transparent"/>
    </style:style>
    <style:style style:name="P119" style:family="paragraph" style:parent-style-name="Table_20_Contents">
      <style:paragraph-properties fo:margin-top="0cm" fo:margin-bottom="0.499cm" fo:text-align="justify" style:justify-single-word="false"/>
      <style:text-properties fo:font-variant="normal" fo:text-transform="none" style:font-name="Arial6" fo:font-size="9pt" fo:font-style="normal"/>
    </style:style>
    <style:style style:name="P120" style:family="paragraph" style:parent-style-name="Table_20_Contents">
      <style:paragraph-properties fo:margin-top="0cm" fo:margin-bottom="0.499cm" fo:text-align="justify" style:justify-single-word="false"/>
      <style:text-properties fo:font-variant="normal" fo:text-transform="none" style:font-name="Arial6" fo:font-size="9pt" fo:font-style="normal" fo:background-color="transparent"/>
    </style:style>
    <style:style style:name="P121" style:family="paragraph" style:parent-style-name="Table_20_Contents">
      <style:paragraph-properties fo:margin-top="0cm" fo:margin-bottom="0.499cm"/>
      <style:text-properties style:font-name="Arial1" fo:font-size="6pt" style:font-size-asian="6pt" style:font-size-complex="6pt"/>
    </style:style>
    <style:style style:name="P122" style:family="paragraph" style:parent-style-name="Table_20_Contents">
      <style:paragraph-properties fo:margin-top="0cm" fo:margin-bottom="0.499cm" fo:text-align="end" style:justify-single-word="false"/>
      <style:text-properties style:font-name="Arial1" fo:font-size="6pt" style:font-size-asian="6pt" style:font-size-complex="6pt"/>
    </style:style>
    <style:style style:name="P123" style:family="paragraph" style:parent-style-name="Table_20_Contents">
      <style:paragraph-properties fo:margin-top="0cm" fo:margin-bottom="0.499cm" fo:text-align="center" style:justify-single-word="false"/>
      <style:text-properties style:font-name="Arial1" fo:font-size="6pt" style:font-size-asian="6pt" style:font-size-complex="6pt"/>
    </style:style>
    <style:style style:name="P124" style:family="paragraph" style:parent-style-name="Table_20_Contents">
      <style:paragraph-properties fo:margin-top="0cm" fo:margin-bottom="0.499cm" fo:text-align="end" style:justify-single-word="false"/>
      <style:text-properties style:font-name="Arial1" fo:font-size="6pt" fo:font-weight="bold" style:font-size-asian="6pt" style:font-size-complex="6pt"/>
    </style:style>
    <style:style style:name="P125" style:family="paragraph" style:parent-style-name="Table_20_Contents">
      <style:paragraph-properties fo:margin-top="0cm" fo:margin-bottom="0.499cm" fo:text-align="center" style:justify-single-word="false"/>
      <style:text-properties style:font-name="Arial1" fo:font-size="6pt" fo:font-weight="bold" style:font-size-asian="6pt" style:font-size-complex="6pt"/>
    </style:style>
    <style:style style:name="P126" style:family="paragraph" style:parent-style-name="Table_20_Contents">
      <style:paragraph-properties fo:margin-top="0cm" fo:margin-bottom="0.499cm" fo:text-align="center" style:justify-single-word="false" fo:padding="0.049cm" fo:border="0.002cm solid #000001"/>
      <style:text-properties style:font-name="Arial3" fo:font-size="8pt" fo:font-style="italic" fo:font-weight="bold"/>
    </style:style>
    <style:style style:name="P127" style:family="paragraph" style:parent-style-name="Table_20_Contents">
      <style:paragraph-properties fo:margin-top="0cm" fo:margin-bottom="0.499cm" fo:text-align="center" style:justify-single-word="false" fo:padding="0.049cm" fo:border="0.002cm solid #000001"/>
      <style:text-properties style:font-name="Arial3" fo:font-size="8pt" fo:font-style="italic"/>
    </style:style>
    <style:style style:name="P128" style:family="paragraph" style:parent-style-name="Table_20_Contents">
      <style:paragraph-properties fo:margin-top="0cm" fo:margin-bottom="0.499cm" fo:text-align="center" style:justify-single-word="false" fo:padding="0.049cm" fo:border="0.002cm solid #000001"/>
      <style:text-properties style:font-name="Arial3" fo:font-size="8pt" fo:font-style="italic" fo:font-weight="normal"/>
    </style:style>
    <style:style style:name="P129" style:family="paragraph" style:parent-style-name="Table_20_Contents">
      <style:paragraph-properties fo:margin-top="0cm" fo:margin-bottom="0.499cm" fo:text-align="center" style:justify-single-word="false" fo:padding="0.049cm" fo:border="0.002cm solid #000001"/>
      <style:text-properties style:font-name="Arial3"/>
    </style:style>
    <style:style style:name="P130" style:family="paragraph" style:parent-style-name="Table_20_Contents">
      <style:paragraph-properties fo:margin-top="0cm" fo:margin-bottom="0.499cm" fo:text-align="center" style:justify-single-word="false" fo:padding="0.049cm" fo:border="0.002cm solid #000001"/>
      <style:text-properties style:font-name="Arial3" fo:font-weight="normal"/>
    </style:style>
    <style:style style:name="P131" style:family="paragraph" style:parent-style-name="Table_20_Contents">
      <style:paragraph-properties fo:margin-top="0cm" fo:margin-bottom="0.499cm" fo:text-align="center" style:justify-single-word="false" fo:padding="0.049cm" fo:border="0.002cm solid #000001"/>
      <style:text-properties fo:font-variant="normal" fo:text-transform="none" style:font-name="Arial3" fo:font-style="normal" fo:font-weight="bold"/>
    </style:style>
    <style:style style:name="P132" style:family="paragraph" style:parent-style-name="Table_20_Contents">
      <style:paragraph-properties fo:margin-top="0cm" fo:margin-bottom="0.499cm" fo:text-align="center" style:justify-single-word="false" fo:padding-left="0.049cm" fo:padding-right="0.049cm" fo:padding-top="0cm" fo:padding-bottom="0.049cm" fo:border-left="0.002cm solid #000001" fo:border-right="0.002cm solid #000001" fo:border-top="none" fo:border-bottom="0.002cm solid #000001"/>
      <style:text-properties style:font-name="Arial3" fo:font-size="8pt" fo:font-style="italic"/>
    </style:style>
    <style:style style:name="P133" style:family="paragraph" style:parent-style-name="Table_20_Contents">
      <style:paragraph-properties fo:margin-top="0cm" fo:margin-bottom="0.499cm" fo:text-align="center" style:justify-single-word="false" fo:padding-left="0.049cm" fo:padding-right="0.049cm" fo:padding-top="0cm" fo:padding-bottom="0.049cm" fo:border-left="0.002cm solid #000001" fo:border-right="0.002cm solid #000001" fo:border-top="none" fo:border-bottom="0.002cm solid #000001"/>
      <style:text-properties style:font-name="Arial3"/>
    </style:style>
    <style:style style:name="P134" style:family="paragraph" style:parent-style-name="Table_20_Contents">
      <style:paragraph-properties fo:margin-top="0cm" fo:margin-bottom="0.499cm" fo:text-align="center" style:justify-single-word="false" fo:padding-left="0.049cm" fo:padding-right="0.049cm" fo:padding-top="0cm" fo:padding-bottom="0.049cm" fo:border-left="0.002cm solid #000001" fo:border-right="0.002cm solid #000001" fo:border-top="none" fo:border-bottom="0.002cm solid #000001"/>
      <style:text-properties fo:font-variant="normal" fo:text-transform="none" style:font-name="Arial3" fo:font-style="normal"/>
    </style:style>
    <style:style style:name="P135" style:family="paragraph" style:parent-style-name="Table_20_Contents">
      <style:paragraph-properties fo:margin-top="0cm" fo:margin-bottom="0.499cm" fo:text-align="center" style:justify-single-word="false" fo:padding="0.101cm" fo:border="0.002cm solid #000000"/>
      <style:text-properties style:font-name="Arial3" fo:font-size="8pt" fo:font-style="italic" fo:font-weight="bold"/>
    </style:style>
    <style:style style:name="P136" style:family="paragraph" style:parent-style-name="Table_20_Contents">
      <style:paragraph-properties fo:margin-top="0cm" fo:margin-bottom="0.499cm" fo:text-align="center" style:justify-single-word="false" fo:padding="0.101cm" fo:border="0.002cm solid #000000"/>
      <style:text-properties style:font-name="Arial3" fo:font-size="8pt" fo:font-style="italic"/>
    </style:style>
    <style:style style:name="P137" style:family="paragraph" style:parent-style-name="Table_20_Contents">
      <style:paragraph-properties fo:margin-top="0cm" fo:margin-bottom="0.499cm" fo:text-align="center" style:justify-single-word="false" fo:padding="0.101cm" fo:border="0.002cm solid #000000"/>
      <style:text-properties style:font-name="Arial3"/>
    </style:style>
    <style:style style:name="P138" style:family="paragraph" style:parent-style-name="Table_20_Contents">
      <style:paragraph-properties fo:margin-top="0cm" fo:margin-bottom="0.499cm" fo:text-align="center" style:justify-single-word="false" fo:padding="0.101cm" fo:border="0.002cm solid #000000"/>
      <style:text-properties style:font-name="Arial3" fo:font-style="italic" fo:font-weight="bold"/>
    </style:style>
    <style:style style:name="P139" style:family="paragraph" style:parent-style-name="Table_20_Contents">
      <style:paragraph-properties fo:margin-top="0cm" fo:margin-bottom="0.499cm" fo:text-align="center" style:justify-single-word="false" fo:padding="0.101cm" fo:border="0.002cm solid #000000"/>
      <style:text-properties fo:font-variant="normal" fo:text-transform="none" style:font-name="Arial3" fo:font-style="normal" fo:font-weight="bold"/>
    </style:style>
    <style:style style:name="P140" style:family="paragraph" style:parent-style-name="Table_20_Contents">
      <style:paragraph-properties fo:margin-top="0cm" fo:margin-bottom="0.499cm" fo:text-align="justify" style:justify-single-word="false" fo:padding="0.101cm" fo:border="0.002cm solid #000000"/>
      <style:text-properties fo:font-variant="normal" fo:text-transform="none" fo:color="#000000" style:font-name="Arial3" fo:letter-spacing="-0.007cm" fo:language="es" fo:country="ES" fo:font-style="italic" fo:font-weight="bold"/>
    </style:style>
    <style:style style:name="P141" style:family="paragraph" style:parent-style-name="Table_20_Contents">
      <style:paragraph-properties fo:margin-top="0cm" fo:margin-bottom="0.499cm" fo:text-align="justify" style:justify-single-word="false" fo:padding="0.101cm" fo:border="0.002cm solid #000000"/>
      <style:text-properties fo:font-variant="normal" fo:text-transform="none" fo:color="#000000" style:font-name="Arial3" fo:letter-spacing="-0.007cm" fo:language="es" fo:country="ES" fo:font-style="normal" fo:font-weight="bold"/>
    </style:style>
    <style:style style:name="P142"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style:font-name="Arial3" fo:font-size="8pt" fo:font-style="italic"/>
    </style:style>
    <style:style style:name="P143"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style:font-name="Arial3" fo:font-size="8pt" fo:font-style="italic" fo:font-weight="bold"/>
    </style:style>
    <style:style style:name="P144"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style:font-name="Arial3"/>
    </style:style>
    <style:style style:name="P145"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style:font-name="Arial3" fo:font-style="italic"/>
    </style:style>
    <style:style style:name="P146"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fo:color="#000000" style:font-name="Arial3" fo:font-size="8pt" fo:font-style="italic"/>
    </style:style>
    <style:style style:name="P147"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fo:color="#000000" style:font-name="Arial3"/>
    </style:style>
    <style:style style:name="P148"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style:font-name="Calibri"/>
    </style:style>
    <style:style style:name="P149"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fo:font-variant="normal" fo:text-transform="none" style:font-name="Arial3" fo:font-style="normal" fo:font-weight="bold"/>
    </style:style>
    <style:style style:name="P150"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fo:font-variant="normal" fo:text-transform="none" style:font-name="Arial3" fo:font-style="normal"/>
    </style:style>
    <style:style style:name="P151"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style:font-name="Arial3" fo:font-size="8pt" fo:font-style="italic" fo:font-weight="bold"/>
    </style:style>
    <style:style style:name="P152" style:family="paragraph" style:parent-style-name="Table_20_Contents">
      <style:paragraph-properties fo:margin-top="0cm" fo:margin-bottom="0.499cm" fo:text-align="start" style:justify-single-word="false" fo:padding-left="0.101cm" fo:padding-right="0cm" fo:padding-top="0cm" fo:padding-bottom="0.101cm" fo:border-left="0.002cm solid #000000" fo:border-right="none" fo:border-top="none" fo:border-bottom="0.002cm solid #000000"/>
      <style:text-properties style:font-name="Arial3" fo:font-size="8pt" fo:font-style="italic" fo:font-weight="normal"/>
    </style:style>
    <style:style style:name="P153" style:family="paragraph" style:parent-style-name="Table_20_Contents">
      <style:paragraph-properties fo:margin-top="0cm" fo:margin-bottom="0.499cm" fo:text-align="start" style:justify-single-word="false" fo:padding-left="0.101cm" fo:padding-right="0cm" fo:padding-top="0cm" fo:padding-bottom="0.101cm" fo:border-left="0.002cm solid #000000" fo:border-right="none" fo:border-top="none" fo:border-bottom="0.002cm solid #000000"/>
      <style:text-properties style:font-name="Arial3" fo:font-weight="normal"/>
    </style:style>
    <style:style style:name="P154"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style:font-name="Arial3" fo:font-style="italic" fo:font-weight="bold"/>
    </style:style>
    <style:style style:name="P155" style:family="paragraph" style:parent-style-name="Table_20_Contents">
      <style:paragraph-properties fo:margin-top="0cm" fo:margin-bottom="0.499cm" fo:text-align="start" style:justify-single-word="false" fo:padding-left="0.101cm" fo:padding-right="0cm" fo:padding-top="0cm" fo:padding-bottom="0.101cm" fo:border-left="0.002cm solid #000000" fo:border-right="none" fo:border-top="none" fo:border-bottom="0.002cm solid #000000"/>
      <style:text-properties style:font-name="Arial3" fo:font-style="italic" fo:font-weight="bold"/>
    </style:style>
    <style:style style:name="P156" style:family="paragraph" style:parent-style-name="Table_20_Contents">
      <style:paragraph-properties fo:margin-top="0cm" fo:margin-bottom="0.499cm" fo:text-align="start" style:justify-single-word="false" fo:padding-left="0.101cm" fo:padding-right="0cm" fo:padding-top="0cm" fo:padding-bottom="0.101cm" fo:border-left="0.002cm solid #000000" fo:border-right="none" fo:border-top="none" fo:border-bottom="0.002cm solid #000000"/>
      <style:text-properties style:font-name="Arial3" fo:font-style="italic"/>
    </style:style>
    <style:style style:name="P157" style:family="paragraph" style:parent-style-name="Table_20_Contents">
      <style:paragraph-properties fo:margin-top="0cm" fo:margin-bottom="0.499cm" fo:text-align="start" style:justify-single-word="false" fo:padding-left="0.101cm" fo:padding-right="0cm" fo:padding-top="0cm" fo:padding-bottom="0.101cm" fo:border-left="0.002cm solid #000000" fo:border-right="none" fo:border-top="none" fo:border-bottom="0.002cm solid #000000"/>
      <style:text-properties fo:color="#000000" style:font-name="Arial3" fo:font-size="8pt" fo:font-style="italic" fo:font-weight="normal"/>
    </style:style>
    <style:style style:name="P158"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fo:color="#000000" style:font-name="Arial3" fo:font-size="8pt" fo:font-style="italic"/>
    </style:style>
    <style:style style:name="P159" style:family="paragraph" style:parent-style-name="Table_20_Contents">
      <style:paragraph-properties fo:margin-top="0cm" fo:margin-bottom="0.499cm" fo:text-align="start" style:justify-single-word="false" fo:padding-left="0.101cm" fo:padding-right="0cm" fo:padding-top="0cm" fo:padding-bottom="0.101cm" fo:border-left="0.002cm solid #000000" fo:border-right="none" fo:border-top="none" fo:border-bottom="0.002cm solid #000000"/>
      <style:text-properties fo:color="#000000" style:font-name="Arial3" fo:font-weight="normal"/>
    </style:style>
    <style:style style:name="P160"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fo:color="#000000" style:font-name="Arial3"/>
    </style:style>
    <style:style style:name="P161"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fo:font-variant="normal" fo:text-transform="none" style:font-name="Arial3" fo:font-style="normal" fo:font-weight="bold"/>
    </style:style>
    <style:style style:name="P162" style:family="paragraph" style:parent-style-name="Table_20_Contents">
      <style:paragraph-properties fo:margin-top="0cm" fo:margin-bottom="0.499cm" fo:text-align="start" style:justify-single-word="false" fo:padding-left="0.101cm" fo:padding-right="0cm" fo:padding-top="0cm" fo:padding-bottom="0.101cm" fo:border-left="0.002cm solid #000000" fo:border-right="none" fo:border-top="none" fo:border-bottom="0.002cm solid #000000"/>
      <style:text-properties fo:font-variant="normal" fo:text-transform="none" style:font-name="Arial3" fo:font-style="normal" fo:font-weight="bold"/>
    </style:style>
    <style:style style:name="P163" style:family="paragraph" style:parent-style-name="Table_20_Contents">
      <style:paragraph-properties fo:margin-top="0cm" fo:margin-bottom="0.499cm" fo:text-align="start" style:justify-single-word="false" fo:padding-left="0.101cm" fo:padding-right="0cm" fo:padding-top="0cm" fo:padding-bottom="0.101cm" fo:border-left="0.002cm solid #000000" fo:border-right="none" fo:border-top="none" fo:border-bottom="0.002cm solid #000000"/>
      <style:text-properties fo:font-variant="normal" fo:text-transform="none" style:font-name="Arial3" fo:font-style="normal"/>
    </style:style>
    <style:style style:name="P164" style:family="paragraph" style:parent-style-name="Table_20_Contents">
      <style:paragraph-properties fo:margin-top="0cm" fo:margin-bottom="0.499cm" fo:text-align="center" style:justify-single-word="false" fo:padding-left="0.12cm" fo:padding-right="0.12cm" fo:padding-top="0.049cm" fo:padding-bottom="0.049cm" fo:border="0.002cm solid #000000"/>
      <style:text-properties style:font-name="Calibri1" fo:font-weight="bold"/>
    </style:style>
    <style:style style:name="P165" style:family="paragraph" style:parent-style-name="Table_20_Contents">
      <style:paragraph-properties fo:margin-top="0cm" fo:margin-bottom="0.499cm" fo:text-align="end" style:justify-single-word="false" fo:padding-left="0.12cm" fo:padding-right="0.12cm" fo:padding-top="0.049cm" fo:padding-bottom="0.049cm" fo:border="0.002cm solid #000000"/>
      <style:text-properties style:font-name="Calibri1" fo:font-weight="bold"/>
    </style:style>
    <style:style style:name="P166" style:family="paragraph" style:parent-style-name="Table_20_Contents">
      <style:paragraph-properties fo:margin-top="0cm" fo:margin-bottom="0.499cm" fo:text-align="end" style:justify-single-word="false" fo:padding-left="0.12cm" fo:padding-right="0.12cm" fo:padding-top="0.049cm" fo:padding-bottom="0.049cm" fo:border="0.002cm solid #000000"/>
      <style:text-properties style:font-name="Arial3" fo:font-weight="bold"/>
    </style:style>
    <style:style style:name="P167" style:family="paragraph" style:parent-style-name="Table_20_Contents">
      <style:paragraph-properties fo:margin-top="0cm" fo:margin-bottom="0.499cm" fo:text-align="center" style:justify-single-word="false" fo:padding-left="0.12cm" fo:padding-right="0.12cm" fo:padding-top="0cm" fo:padding-bottom="0.049cm" fo:border-left="0.002cm solid #000000" fo:border-right="0.002cm solid #000000" fo:border-top="none" fo:border-bottom="0.002cm solid #000000"/>
      <style:text-properties style:font-name="Calibri1" fo:font-weight="bold"/>
    </style:style>
    <style:style style:name="P168" style:family="paragraph" style:parent-style-name="Table_20_Contents">
      <style:paragraph-properties fo:margin-top="0cm" fo:margin-bottom="0.499cm" fo:text-align="start" style:justify-single-word="false" fo:padding-left="0.12cm" fo:padding-right="0.12cm" fo:padding-top="0cm" fo:padding-bottom="0.049cm" fo:border-left="0.002cm solid #000000" fo:border-right="0.002cm solid #000000" fo:border-top="none" fo:border-bottom="0.002cm solid #000000"/>
      <style:text-properties style:font-name="Calibri1" fo:font-weight="bold"/>
    </style:style>
    <style:style style:name="P169" style:family="paragraph" style:parent-style-name="Table_20_Contents">
      <style:paragraph-properties fo:margin-top="0cm" fo:margin-bottom="0.499cm" fo:text-align="center" style:justify-single-word="false" fo:padding-left="0.12cm" fo:padding-right="0.12cm" fo:padding-top="0cm" fo:padding-bottom="0.049cm" fo:border-left="0.002cm solid #000000" fo:border-right="0.002cm solid #000000" fo:border-top="none" fo:border-bottom="0.002cm solid #000000"/>
      <style:text-properties style:font-name="Arial3" fo:font-weight="bold"/>
    </style:style>
    <style:style style:name="P170" style:family="paragraph" style:parent-style-name="Table_20_Contents">
      <style:paragraph-properties fo:margin-top="0cm" fo:margin-bottom="0.499cm" fo:text-align="center" style:justify-single-word="false" fo:padding-left="0cm" fo:padding-right="0.12cm" fo:padding-top="0cm" fo:padding-bottom="0.049cm" fo:border-left="none" fo:border-right="0.002cm solid #000000" fo:border-top="none" fo:border-bottom="0.002cm solid #000000"/>
      <style:text-properties style:font-name="Calibri1" fo:font-weight="bold"/>
    </style:style>
    <style:style style:name="P171" style:family="paragraph" style:parent-style-name="Table_20_Contents">
      <style:paragraph-properties fo:margin-top="0cm" fo:margin-bottom="0.499cm" fo:text-align="center" style:justify-single-word="false" fo:padding-left="0cm" fo:padding-right="0.12cm" fo:padding-top="0cm" fo:padding-bottom="0.049cm" fo:border-left="none" fo:border-right="0.002cm solid #000000" fo:border-top="none" fo:border-bottom="0.002cm solid #000000"/>
      <style:text-properties style:font-name="Calibri1"/>
    </style:style>
    <style:style style:name="P172" style:family="paragraph" style:parent-style-name="Table_20_Contents">
      <style:paragraph-properties fo:margin-top="0cm" fo:margin-bottom="0.499cm" fo:text-align="center" style:justify-single-word="false" fo:padding-left="0cm" fo:padding-right="0.12cm" fo:padding-top="0.049cm" fo:padding-bottom="0.049cm" fo:border-left="none" fo:border-right="0.002cm solid #000000" fo:border-top="0.002cm solid #000000" fo:border-bottom="0.002cm solid #000000"/>
      <style:text-properties style:font-name="Calibri1" fo:font-weight="bold"/>
    </style:style>
    <style:style style:name="P173" style:family="paragraph" style:parent-style-name="Table_20_Contents">
      <style:paragraph-properties fo:margin-top="0cm" fo:margin-bottom="0.499cm" fo:text-align="center" style:justify-single-word="false" fo:padding-left="0cm" fo:padding-right="0.12cm" fo:padding-top="0.049cm" fo:padding-bottom="0.049cm" fo:border-left="none" fo:border-right="0.002cm solid #000000" fo:border-top="0.002cm solid #000000" fo:border-bottom="0.002cm solid #000000"/>
      <style:text-properties style:font-name="Arial3" fo:font-weight="bold"/>
    </style:style>
    <style:style style:name="P174" style:family="paragraph" style:parent-style-name="Table_20_Contents">
      <style:paragraph-properties fo:margin-top="0cm" fo:margin-bottom="0.499cm" fo:text-align="center" style:justify-single-word="false" fo:padding-left="0.101cm" fo:padding-right="0cm" fo:padding-top="0.101cm" fo:padding-bottom="0.101cm" fo:border-left="0.002cm solid #000000" fo:border-right="none" fo:border-top="0.002cm solid #000000" fo:border-bottom="0.002cm solid #000000"/>
      <style:text-properties style:font-name="Arial3" fo:font-style="italic" fo:font-weight="bold"/>
    </style:style>
    <style:style style:name="P175" style:family="paragraph" style:parent-style-name="Table_20_Contents">
      <style:paragraph-properties fo:margin-top="0cm" fo:margin-bottom="0.499cm" fo:text-align="center" style:justify-single-word="false" fo:padding-left="0.101cm" fo:padding-right="0cm" fo:padding-top="0.101cm" fo:padding-bottom="0.101cm" fo:border-left="0.002cm solid #000000" fo:border-right="none" fo:border-top="0.002cm solid #000000" fo:border-bottom="0.002cm solid #000000"/>
      <style:text-properties fo:font-variant="normal" fo:text-transform="none" style:font-name="Arial3" fo:font-style="normal" fo:font-weight="bold"/>
    </style:style>
    <style:style style:name="P176" style:family="paragraph" style:parent-style-name="Table_20_Heading">
      <style:paragraph-properties fo:margin-top="0cm" fo:margin-bottom="0.499cm" fo:text-align="center" style:justify-single-word="false"/>
      <style:text-properties style:font-name="Arial6" fo:font-size="7pt"/>
    </style:style>
    <style:style style:name="P177" style:family="paragraph" style:parent-style-name="Table_20_Heading">
      <style:paragraph-properties fo:margin-top="0cm" fo:margin-bottom="0.499cm" fo:text-align="center" style:justify-single-word="false"/>
      <style:text-properties fo:color="#000000" style:font-name="Arial6" fo:font-size="10pt"/>
    </style:style>
    <style:style style:name="P178" style:family="paragraph" style:parent-style-name="Table_20_Heading">
      <style:paragraph-properties fo:margin-top="0cm" fo:margin-bottom="0.499cm"/>
      <style:text-properties style:font-name="Arial1" fo:font-size="6pt" style:font-size-asian="6pt" style:font-size-complex="6pt"/>
    </style:style>
    <style:style style:name="P179" style:family="paragraph" style:parent-style-name="Table_20_Heading">
      <style:paragraph-properties fo:margin-top="0cm" fo:margin-bottom="0.499cm" fo:text-align="center" style:justify-single-word="false"/>
      <style:text-properties style:font-name="Arial1" fo:font-size="6pt" style:font-size-asian="6pt" style:font-size-complex="6pt"/>
    </style:style>
    <style:style style:name="P180" style:family="paragraph" style:parent-style-name="Text_20_body">
      <style:paragraph-properties fo:margin-left="1.244cm" fo:margin-right="1.244cm" fo:text-indent="0cm" style:auto-text-indent="false"/>
      <style:text-properties style:font-name="Arial3" fo:font-size="10pt"/>
    </style:style>
    <style:style style:name="P181" style:family="paragraph" style:parent-style-name="Text_20_body">
      <style:paragraph-properties fo:margin-left="1.244cm" fo:margin-right="1.244cm" fo:text-align="justify" style:justify-single-word="false" fo:text-indent="0cm" style:auto-text-indent="false"/>
      <style:text-properties style:font-name="Arial3" fo:font-size="8pt" fo:font-weight="normal"/>
    </style:style>
    <style:style style:name="P182" style:family="paragraph" style:parent-style-name="Text_20_body">
      <style:paragraph-properties fo:margin-left="1.244cm" fo:margin-right="1.244cm" fo:text-indent="0cm" style:auto-text-indent="false"/>
      <style:text-properties style:font-name="Arial3" fo:font-size="8pt" fo:font-style="italic"/>
    </style:style>
    <style:style style:name="P183" style:family="paragraph" style:parent-style-name="Text_20_body">
      <style:paragraph-properties fo:margin-left="1.244cm" fo:margin-right="1.244cm" fo:text-align="justify" style:justify-single-word="false" fo:text-indent="0cm" style:auto-text-indent="false"/>
      <style:text-properties style:font-name="Arial3" fo:font-size="8pt" fo:font-style="italic" fo:font-weight="normal"/>
    </style:style>
    <style:style style:name="P184" style:family="paragraph" style:parent-style-name="Text_20_body">
      <style:paragraph-properties fo:margin-left="1.244cm" fo:margin-right="1.244cm" fo:text-align="justify" style:justify-single-word="false" fo:text-indent="0cm" style:auto-text-indent="false"/>
      <style:text-properties style:font-name="Arial3" fo:font-size="8pt" fo:font-style="italic"/>
    </style:style>
    <style:style style:name="P185" style:family="paragraph" style:parent-style-name="Text_20_body">
      <style:paragraph-properties fo:margin-left="1.244cm" fo:margin-right="1.244cm" fo:text-align="start" style:justify-single-word="false" fo:text-indent="0cm" style:auto-text-indent="false"/>
      <style:text-properties style:font-name="Arial3" fo:font-size="8pt" fo:font-style="italic"/>
    </style:style>
    <style:style style:name="P186" style:family="paragraph" style:parent-style-name="Text_20_body">
      <style:paragraph-properties fo:margin-left="1.244cm" fo:margin-right="1.244cm" fo:text-align="justify" style:justify-single-word="false" fo:text-indent="0cm" style:auto-text-indent="false"/>
      <style:text-properties style:font-name="Arial3" fo:font-size="8pt"/>
    </style:style>
    <style:style style:name="P187" style:family="paragraph" style:parent-style-name="Text_20_body">
      <style:paragraph-properties fo:margin-left="1.244cm" fo:margin-right="1.244cm" fo:text-align="justify" style:justify-single-word="false" fo:text-indent="0cm" style:auto-text-indent="false"/>
      <style:text-properties fo:color="#111111" style:font-name="Arial3" fo:font-size="8pt" fo:font-style="italic" fo:font-weight="bold"/>
    </style:style>
    <style:style style:name="P188" style:family="paragraph" style:parent-style-name="Text_20_body">
      <style:paragraph-properties fo:margin-left="1.244cm" fo:margin-right="1.244cm" fo:text-align="justify" style:justify-single-word="false" fo:text-indent="0cm" style:auto-text-indent="false"/>
      <style:text-properties fo:color="#111111" style:font-name="Arial3" fo:font-size="8pt" fo:font-style="italic" fo:font-weight="normal"/>
    </style:style>
    <style:style style:name="P189" style:family="paragraph" style:parent-style-name="Text_20_body">
      <style:paragraph-properties fo:margin-left="1.244cm" fo:margin-right="1.244cm" fo:text-align="justify" style:justify-single-word="false" fo:text-indent="0cm" style:auto-text-indent="false"/>
      <style:text-properties fo:font-variant="normal" fo:text-transform="none" style:font-name="Arial3" fo:font-size="8pt" fo:font-style="italic" fo:font-weight="normal"/>
    </style:style>
    <style:style style:name="P190" style:family="paragraph" style:parent-style-name="Text_20_body">
      <style:paragraph-properties fo:margin-left="1.244cm" fo:margin-right="1.244cm" fo:text-align="justify" style:justify-single-word="false" fo:text-indent="0cm" style:auto-text-indent="false"/>
      <style:text-properties fo:color="#000000" style:font-name="Arial3" fo:font-size="8pt" fo:language="es" fo:country="ES" fo:font-style="italic" fo:font-weight="normal"/>
    </style:style>
    <style:style style:name="P191" style:family="paragraph" style:parent-style-name="Text_20_body">
      <style:paragraph-properties fo:margin-left="1.244cm" fo:margin-right="1.244cm" fo:text-align="justify" style:justify-single-word="false" fo:text-indent="0cm" style:auto-text-indent="false"/>
      <style:text-properties fo:color="#000000" style:font-name="Arial3" fo:font-size="8pt" fo:language="es" fo:country="ES" fo:font-style="italic" fo:font-weight="bold"/>
    </style:style>
    <style:style style:name="P192" style:family="paragraph" style:parent-style-name="Text_20_body">
      <style:paragraph-properties fo:margin-left="1.244cm" fo:margin-right="1.244cm" fo:text-align="start" style:justify-single-word="false" fo:text-indent="0cm" style:auto-text-indent="false"/>
    </style:style>
    <style:style style:name="P193" style:family="paragraph" style:parent-style-name="Text_20_body">
      <style:paragraph-properties fo:margin-left="0cm" fo:margin-right="1.244cm" fo:text-align="justify" style:justify-single-word="false" fo:text-indent="0cm" style:auto-text-indent="false"/>
      <style:text-properties style:font-name="Arial3" fo:font-size="8pt" fo:font-style="italic"/>
    </style:style>
    <style:style style:name="P194" style:family="paragraph" style:parent-style-name="Text_20_body">
      <style:paragraph-properties fo:margin-left="0cm" fo:margin-right="1.244cm" fo:text-align="justify" style:justify-single-word="false" fo:text-indent="0cm" style:auto-text-indent="false"/>
      <style:text-properties style:font-name="Arial3" fo:font-size="8pt" fo:font-style="italic" fo:font-weight="normal"/>
    </style:style>
    <style:style style:name="P195" style:family="paragraph" style:parent-style-name="Text_20_body">
      <style:paragraph-properties fo:margin-left="0cm" fo:margin-right="1.244cm" fo:text-align="justify" style:justify-single-word="false" fo:text-indent="0cm" style:auto-text-indent="false"/>
    </style:style>
    <style:style style:name="P196" style:family="paragraph" style:parent-style-name="Table_20_Contents">
      <style:paragraph-properties fo:margin-top="0.238cm" fo:margin-bottom="0cm" fo:text-align="center" style:justify-single-word="false" fo:padding="0.049cm" fo:border="0.002cm solid #000001"/>
      <style:text-properties style:font-name="Arial3" fo:font-size="8pt" fo:font-style="italic"/>
    </style:style>
    <style:style style:name="P197" style:family="paragraph" style:parent-style-name="Table_20_Contents">
      <style:paragraph-properties fo:margin-top="0.238cm" fo:margin-bottom="0cm" fo:text-align="center" style:justify-single-word="false" fo:padding="0.049cm" fo:border="0.002cm solid #000001"/>
      <style:text-properties style:font-name="Arial3"/>
    </style:style>
    <style:style style:name="P198" style:family="paragraph" style:parent-style-name="Table_20_Contents">
      <style:paragraph-properties fo:margin-top="0.238cm" fo:margin-bottom="0cm" fo:text-align="center" style:justify-single-word="false" fo:padding-left="0.049cm" fo:padding-right="0.049cm" fo:padding-top="0cm" fo:padding-bottom="0.049cm" fo:border-left="0.002cm solid #000001" fo:border-right="0.002cm solid #000001" fo:border-top="none" fo:border-bottom="0.002cm solid #000001"/>
      <style:text-properties style:font-name="Arial3" fo:font-size="8pt" fo:font-style="italic"/>
    </style:style>
    <style:style style:name="P199" style:family="paragraph" style:parent-style-name="Table_20_Contents">
      <style:paragraph-properties fo:margin-top="0.238cm" fo:margin-bottom="0cm" fo:text-align="center" style:justify-single-word="false" fo:padding-left="0.049cm" fo:padding-right="0.049cm" fo:padding-top="0cm" fo:padding-bottom="0.049cm" fo:border-left="0.002cm solid #000001" fo:border-right="0.002cm solid #000001" fo:border-top="none" fo:border-bottom="0.002cm solid #000001"/>
      <style:text-properties style:font-name="Arial3"/>
    </style:style>
    <style:style style:name="P200" style:family="paragraph" style:parent-style-name="Table_20_Contents">
      <style:paragraph-properties fo:margin-left="0cm" fo:margin-right="0cm" fo:margin-top="0cm" fo:margin-bottom="0.499cm" fo:text-align="justify" style:justify-single-word="false" fo:text-indent="-0.03cm" style:auto-text-indent="false" fo:padding="0.101cm" fo:border="0.002cm solid #000000"/>
      <style:text-properties fo:font-variant="normal" fo:text-transform="none" fo:color="#000000" style:font-name="Arial3" fo:letter-spacing="-0.007cm" fo:language="es" fo:country="ES" fo:font-style="italic" fo:font-weight="bold"/>
    </style:style>
    <style:style style:name="P201" style:family="paragraph" style:parent-style-name="Table_20_Contents">
      <style:paragraph-properties fo:margin-left="0cm" fo:margin-right="0cm" fo:margin-top="0cm" fo:margin-bottom="0.499cm" fo:text-align="justify" style:justify-single-word="false" fo:text-indent="-0.03cm" style:auto-text-indent="false" fo:padding="0.101cm" fo:border="0.002cm solid #000000"/>
      <style:text-properties fo:font-variant="normal" fo:text-transform="none" fo:color="#000000" style:font-name="Arial3" fo:letter-spacing="-0.007cm" fo:language="es" fo:country="ES" fo:font-style="normal" fo:font-weight="bold"/>
    </style:style>
    <style:style style:name="P202" style:family="paragraph" style:parent-style-name="Text_20_body">
      <style:paragraph-properties fo:margin-left="0cm" fo:margin-right="0cm" fo:text-align="justify" style:justify-single-word="false" fo:text-indent="-0.03cm" style:auto-text-indent="false"/>
      <style:text-properties style:font-name="Arial3" fo:font-size="10pt" fo:font-style="italic"/>
    </style:style>
    <style:style style:name="P203" style:family="paragraph" style:parent-style-name="Text_20_body">
      <style:paragraph-properties fo:margin-left="0cm" fo:margin-right="0cm" fo:text-align="justify" style:justify-single-word="false" fo:text-indent="-0.03cm" style:auto-text-indent="false"/>
      <style:text-properties fo:font-variant="normal" fo:text-transform="none" fo:color="#000000" style:font-name="Arial3" fo:font-size="10pt" fo:language="es" fo:country="ES" fo:font-style="italic" fo:font-weight="normal"/>
    </style:style>
    <style:style style:name="P204" style:family="paragraph" style:parent-style-name="Text_20_body">
      <style:paragraph-properties fo:margin-left="0cm" fo:margin-right="0cm" fo:text-align="justify" style:justify-single-word="false" fo:text-indent="-0.03cm" style:auto-text-indent="false"/>
      <style:text-properties fo:font-variant="normal" fo:text-transform="none" style:font-name="Arial3" fo:font-size="10pt" fo:font-style="normal"/>
    </style:style>
    <style:style style:name="P205" style:family="paragraph" style:parent-style-name="Table_20_Heading">
      <style:text-properties fo:font-size="2pt" style:font-size-asian="2pt" style:font-size-complex="2pt"/>
    </style:style>
    <style:style style:name="P206" style:family="paragraph" style:parent-style-name="Text_20_body">
      <style:paragraph-properties fo:margin-left="0cm" fo:margin-right="0cm" fo:text-indent="1.058cm" style:auto-text-indent="false"/>
      <style:text-properties style:font-name="Arial4" fo:font-size="10pt"/>
    </style:style>
    <style:style style:name="P207" style:family="paragraph" style:parent-style-name="Text_20_body">
      <style:paragraph-properties fo:margin-left="0cm" fo:margin-right="0cm" fo:text-align="justify" style:justify-single-word="false" fo:text-indent="1cm" style:auto-text-indent="false"/>
    </style:style>
    <style:style style:name="P208" style:family="paragraph" style:parent-style-name="Text_20_body">
      <style:paragraph-properties fo:margin-left="1.244cm" fo:margin-right="0cm" fo:text-align="start" style:justify-single-word="false" fo:text-indent="0cm" style:auto-text-indent="false"/>
      <style:text-properties style:font-name="Arial3" fo:font-size="8pt" fo:font-style="italic"/>
    </style:style>
    <style:style style:name="P209" style:family="paragraph" style:parent-style-name="Text_20_body">
      <style:paragraph-properties fo:margin-left="1.244cm" fo:margin-right="0cm" fo:text-align="start" style:justify-single-word="false" fo:text-indent="0cm" style:auto-text-indent="false"/>
      <style:text-properties fo:font-variant="normal" fo:text-transform="none" style:font-name="Arial3" fo:font-size="10pt" fo:font-style="normal" fo:font-weight="bold"/>
    </style:style>
    <style:style style:name="P210" style:family="paragraph" style:parent-style-name="Text_20_body">
      <style:paragraph-properties fo:margin-left="2.011cm" fo:margin-right="2.011cm" fo:text-align="justify" style:justify-single-word="false" fo:text-indent="0cm" style:auto-text-indent="false"/>
      <style:text-properties fo:color="#000000" style:font-name="Arial3" fo:font-size="8pt" fo:font-style="italic"/>
    </style:style>
    <style:style style:name="P211" style:family="paragraph" style:parent-style-name="Text_20_body">
      <style:paragraph-properties fo:margin-left="2.011cm" fo:margin-right="2.011cm" fo:text-align="justify" style:justify-single-word="false" fo:text-indent="0cm" style:auto-text-indent="false"/>
      <style:text-properties fo:color="#000000" style:font-name="Arial3" fo:font-size="8pt" fo:font-style="italic" fo:font-weight="bold"/>
    </style:style>
    <style:style style:name="P212" style:family="paragraph" style:parent-style-name="Text_20_body">
      <style:paragraph-properties fo:margin-left="2.011cm" fo:margin-right="2.011cm" fo:text-align="justify" style:justify-single-word="false" fo:text-indent="0cm" style:auto-text-indent="false"/>
      <style:text-properties fo:font-variant="normal" fo:text-transform="none" fo:color="#000000" style:font-name="Arial3" fo:font-size="8pt" fo:language="es" fo:country="ES" fo:font-style="italic" fo:font-weight="normal"/>
    </style:style>
    <style:style style:name="P213" style:family="paragraph" style:parent-style-name="Text_20_body">
      <style:paragraph-properties fo:margin-left="2.011cm" fo:margin-right="2.011cm" fo:text-align="justify" style:justify-single-word="false" fo:text-indent="0cm" style:auto-text-indent="false"/>
      <style:text-properties style:font-name="Arial3" fo:font-size="8pt"/>
    </style:style>
    <style:style style:name="P214" style:family="paragraph" style:parent-style-name="Text_20_body">
      <style:paragraph-properties fo:margin-top="0cm" fo:margin-bottom="0cm" fo:line-height="100%" fo:text-align="justify" style:justify-single-word="false"/>
      <style:text-properties style:font-name="Arial4" fo:font-size="10pt"/>
    </style:style>
    <style:style style:name="P215" style:family="paragraph" style:parent-style-name="Text_20_body">
      <style:paragraph-properties fo:margin-top="0cm" fo:margin-bottom="0cm" fo:text-align="justify" style:justify-single-word="false"/>
      <style:text-properties style:font-name="Arial4" fo:font-size="10pt"/>
    </style:style>
    <style:style style:name="P216" style:family="paragraph" style:parent-style-name="Text_20_body">
      <style:paragraph-properties fo:margin-top="0cm" fo:margin-bottom="0cm" fo:line-height="100%" fo:text-align="justify" style:justify-single-word="false"/>
      <style:text-properties style:font-name="Arial4" fo:font-size="9pt"/>
    </style:style>
    <style:style style:name="P217" style:family="paragraph" style:parent-style-name="Text_20_body">
      <style:paragraph-properties fo:margin-top="0cm" fo:margin-bottom="0cm" fo:line-height="100%" fo:text-align="center" style:justify-single-word="false"/>
      <style:text-properties fo:font-variant="normal" fo:text-transform="none" style:font-name="Arial6" fo:font-size="9pt" fo:font-style="normal" fo:font-weight="bold"/>
    </style:style>
    <style:style style:name="P218" style:family="paragraph" style:parent-style-name="Text_20_body">
      <style:paragraph-properties fo:margin-top="0cm" fo:margin-bottom="0cm" fo:line-height="100%" fo:text-align="justify" style:justify-single-word="false"/>
      <style:text-properties fo:font-variant="normal" fo:text-transform="none" style:font-name="Arial6" fo:font-size="9pt" fo:font-style="normal" fo:font-weight="bold"/>
    </style:style>
    <style:style style:name="P219" style:family="paragraph" style:parent-style-name="Text_20_body">
      <style:paragraph-properties fo:margin-top="0cm" fo:margin-bottom="0cm" fo:text-align="center" style:justify-single-word="false"/>
      <style:text-properties fo:font-variant="normal" fo:text-transform="none" style:font-name="Arial6" fo:font-size="9pt" fo:font-style="normal" fo:font-weight="bold"/>
    </style:style>
    <style:style style:name="P220" style:family="paragraph" style:parent-style-name="Text_20_body">
      <style:paragraph-properties fo:margin-top="0cm" fo:margin-bottom="0cm" fo:text-align="justify" style:justify-single-word="false"/>
      <style:text-properties fo:font-variant="normal" fo:text-transform="none" style:font-name="Arial6" fo:font-size="9pt" fo:font-style="normal" fo:font-weight="bold"/>
    </style:style>
    <style:style style:name="P221" style:family="paragraph" style:parent-style-name="Text_20_body">
      <style:paragraph-properties fo:margin-top="0cm" fo:margin-bottom="0cm" fo:text-align="justify" style:justify-single-word="false"/>
      <style:text-properties fo:font-variant="normal" fo:text-transform="none" style:font-name="Arial6" fo:font-size="9pt" fo:font-style="normal"/>
    </style:style>
    <style:style style:name="P222" style:family="paragraph" style:parent-style-name="Text_20_body">
      <style:paragraph-properties fo:margin-top="0cm" fo:margin-bottom="0cm" fo:line-height="100%" fo:text-align="justify" style:justify-single-word="false"/>
      <style:text-properties fo:font-variant="normal" fo:text-transform="none" style:font-name="Arial6" fo:font-size="9pt" fo:font-style="normal"/>
    </style:style>
    <style:style style:name="P223" style:family="paragraph" style:parent-style-name="Text_20_body">
      <style:paragraph-properties fo:margin-top="0cm" fo:margin-bottom="0cm" fo:line-height="100%" fo:text-align="justify" style:justify-single-word="false"/>
      <style:text-properties fo:font-variant="normal" fo:text-transform="none" style:font-name="Arial6" fo:font-size="9pt" fo:font-style="normal" fo:font-weight="normal"/>
    </style:style>
    <style:style style:name="P224" style:family="paragraph" style:parent-style-name="Text_20_body">
      <style:paragraph-properties fo:margin-top="0cm" fo:margin-bottom="0cm" fo:line-height="100%" fo:text-align="justify" style:justify-single-word="false"/>
      <style:text-properties fo:font-variant="normal" fo:text-transform="none" style:font-name="Arial6" fo:font-size="9pt" fo:font-style="normal" fo:background-color="transparent"/>
    </style:style>
    <style:style style:name="P225" style:family="paragraph" style:parent-style-name="Text_20_body">
      <style:paragraph-properties fo:margin-top="0cm" fo:margin-bottom="0cm" fo:line-height="100%" fo:text-align="justify" style:justify-single-word="false"/>
      <style:text-properties fo:font-variant="normal" fo:text-transform="none" style:font-name="Arial6" fo:font-size="9pt" fo:language="es" fo:country="ES" fo:font-style="normal" fo:font-weight="normal"/>
    </style:style>
    <style:style style:name="P226" style:family="paragraph" style:parent-style-name="Text_20_body">
      <style:paragraph-properties fo:margin-top="0cm" fo:margin-bottom="0cm" fo:line-height="100%" fo:text-align="justify" style:justify-single-word="false"/>
      <style:text-properties fo:font-variant="normal" fo:text-transform="none" fo:color="#00000a" style:font-name="Arial6" fo:font-size="9pt" fo:language="es" fo:country="ES" fo:font-style="normal" fo:font-weight="normal"/>
    </style:style>
    <style:style style:name="P227" style:family="paragraph" style:parent-style-name="Text_20_body">
      <style:paragraph-properties fo:margin-top="0cm" fo:margin-bottom="0cm" fo:text-align="justify" style:justify-single-word="false"/>
      <style:text-properties fo:font-variant="normal" fo:text-transform="none" fo:color="#00000a" style:font-name="Arial6" fo:font-size="9pt" fo:language="es" fo:country="ES" fo:font-style="normal" fo:font-weight="normal"/>
    </style:style>
    <style:style style:name="P228" style:family="paragraph" style:parent-style-name="Text_20_body">
      <style:paragraph-properties fo:margin-top="0cm" fo:margin-bottom="0cm" fo:line-height="100%" fo:text-align="justify" style:justify-single-word="false"/>
      <style:text-properties fo:font-variant="normal" fo:text-transform="none" fo:color="#00000a" style:font-name="Arial6" fo:font-size="9pt" fo:language="es" fo:country="ES" fo:font-style="normal" fo:font-weight="normal" fo:background-color="transparent"/>
    </style:style>
    <style:style style:name="P229" style:family="paragraph" style:parent-style-name="Text_20_body">
      <style:paragraph-properties fo:margin-top="0cm" fo:margin-bottom="0cm" fo:line-height="100%" fo:text-align="justify" style:justify-single-word="false"/>
      <style:text-properties fo:font-variant="normal" fo:text-transform="none" fo:color="#00000a" style:font-name="Arial6" fo:font-size="9pt" fo:language="es" fo:country="ES" fo:font-style="normal"/>
    </style:style>
    <style:style style:name="P230" style:family="paragraph" style:parent-style-name="Text_20_body">
      <style:paragraph-properties fo:margin-top="0cm" fo:margin-bottom="0cm" fo:line-height="100%" fo:text-align="justify" style:justify-single-word="false"/>
      <style:text-properties fo:font-variant="normal" fo:text-transform="none" fo:color="#00000a" style:font-name="Arial6" fo:font-size="9pt" fo:font-style="normal"/>
    </style:style>
    <style:style style:name="P231" style:family="paragraph" style:parent-style-name="Text_20_body">
      <style:paragraph-properties fo:margin-top="0cm" fo:margin-bottom="0cm" fo:line-height="100%" fo:text-align="justify" style:justify-single-word="false"/>
      <style:text-properties fo:font-variant="normal" fo:text-transform="none" fo:color="#00000a" style:font-name="Arial6" fo:font-size="9pt" fo:font-style="normal" fo:font-weight="bold" fo:background-color="transparent"/>
    </style:style>
    <style:style style:name="P232" style:family="paragraph" style:parent-style-name="Text_20_body">
      <style:paragraph-properties fo:margin-top="0cm" fo:margin-bottom="0cm" fo:line-height="100%" fo:text-align="justify" style:justify-single-word="false"/>
      <style:text-properties fo:font-variant="normal" fo:text-transform="none" fo:color="#00000a" style:text-line-through-style="none" style:font-name="Arial6" fo:font-size="9pt" fo:language="es" fo:country="ES" fo:font-style="italic" style:text-underline-style="none" fo:font-weight="normal" style:text-blinking="false" fo:background-color="transparent"/>
    </style:style>
    <style:style style:name="P233" style:family="paragraph" style:parent-style-name="Text_20_body">
      <style:paragraph-properties fo:margin-top="0cm" fo:margin-bottom="0cm" fo:line-height="100%" fo:text-align="justify" style:justify-single-word="false"/>
      <style:text-properties fo:font-variant="normal" fo:text-transform="none" fo:color="#000000" style:font-name="Arial6" fo:font-size="9pt" fo:language="es" fo:country="ES" fo:font-style="normal" fo:font-weight="normal" fo:background-color="transparent"/>
    </style:style>
    <style:style style:name="P234" style:family="paragraph" style:parent-style-name="Text_20_body">
      <style:paragraph-properties fo:margin-top="0cm" fo:margin-bottom="0cm" fo:text-align="justify" style:justify-single-word="false"/>
      <style:text-properties fo:font-variant="normal" fo:text-transform="none" fo:color="#000000" style:font-name="Arial6" fo:font-size="9pt" fo:language="es" fo:country="ES" fo:font-style="normal" fo:font-weight="normal"/>
    </style:style>
    <style:style style:name="P235" style:family="paragraph" style:parent-style-name="Text_20_body">
      <style:paragraph-properties fo:margin-top="0cm" fo:margin-bottom="0cm" fo:line-height="100%" fo:text-align="justify" style:justify-single-word="false"/>
      <style:text-properties fo:font-variant="normal" fo:text-transform="none" fo:color="#000000" style:font-name="Arial6" fo:font-size="9pt" fo:font-style="normal" fo:font-weight="normal"/>
    </style:style>
    <style:style style:name="P236" style:family="paragraph" style:parent-style-name="Text_20_body">
      <style:paragraph-properties fo:margin-top="0cm" fo:margin-bottom="0cm" fo:line-height="100%" fo:text-align="justify" style:justify-single-word="false"/>
      <style:text-properties fo:font-variant="normal" fo:text-transform="none" fo:color="#000000" style:text-line-through-style="none" style:font-name="Arial6" fo:font-size="9pt" fo:language="es" fo:country="ES" fo:font-style="normal" style:text-underline-style="none" fo:font-weight="normal" style:text-blinking="false" fo:background-color="transparent"/>
    </style:style>
    <style:style style:name="P237" style:family="paragraph" style:parent-style-name="Text_20_body">
      <style:paragraph-properties fo:margin-top="0cm" fo:margin-bottom="0cm" fo:line-height="100%" fo:text-align="justify" style:justify-single-word="false"/>
      <style:text-properties fo:font-variant="normal" fo:text-transform="none" fo:color="#000000" style:text-line-through-style="none" style:font-name="Arial6" fo:font-size="9pt" fo:language="es" fo:country="ES" fo:font-style="italic" style:text-underline-style="none" fo:font-weight="normal" style:text-blinking="false" fo:background-color="transparent"/>
    </style:style>
    <style:style style:name="P238" style:family="paragraph" style:parent-style-name="Text_20_body">
      <style:paragraph-properties fo:margin-top="0cm" fo:margin-bottom="0cm" fo:text-align="justify" style:justify-single-word="false"/>
      <style:text-properties fo:font-variant="normal" fo:text-transform="none" style:font-name="Arial4" fo:font-size="10pt" fo:language="es" fo:country="ES" fo:font-style="normal" fo:font-weight="normal"/>
    </style:style>
    <style:style style:name="P239" style:family="paragraph" style:parent-style-name="Text_20_body">
      <style:paragraph-properties fo:margin-top="0cm" fo:margin-bottom="0cm" fo:line-height="100%" fo:text-align="justify" style:justify-single-word="false"/>
      <style:text-properties fo:font-variant="normal" fo:text-transform="none" style:text-line-through-style="none" style:font-name="Arial6" fo:font-size="9pt" fo:language="es" fo:country="ES" fo:font-style="normal" style:text-underline-style="none" fo:font-weight="bold" style:text-blinking="false" fo:background-color="#ffffff"/>
    </style:style>
    <style:style style:name="P240" style:family="paragraph" style:parent-style-name="Text_20_body">
      <style:paragraph-properties fo:margin-top="0cm" fo:margin-bottom="0cm" fo:line-height="100%" fo:text-align="justify" style:justify-single-word="false"/>
      <style:text-properties fo:font-variant="normal" fo:text-transform="none" style:text-line-through-style="none" style:font-name="Arial6" fo:font-size="9pt" fo:language="es" fo:country="ES" fo:font-style="normal" style:text-underline-style="none" fo:font-weight="bold" style:text-blinking="false" fo:background-color="transparent"/>
    </style:style>
    <style:style style:name="P241" style:family="paragraph" style:parent-style-name="Text_20_body">
      <style:paragraph-properties fo:margin-top="0cm" fo:margin-bottom="0cm" fo:line-height="100%" fo:text-align="justify" style:justify-single-word="false"/>
      <style:text-properties fo:font-variant="normal" fo:text-transform="none" style:text-line-through-style="none" style:font-name="Arial4" fo:font-size="10pt" fo:language="es" fo:country="ES" fo:font-style="normal" style:text-underline-style="none" fo:font-weight="normal" style:text-blinking="false"/>
    </style:style>
    <style:style style:name="P242" style:family="paragraph" style:parent-style-name="Text_20_body">
      <style:paragraph-properties fo:margin-top="0cm" fo:margin-bottom="0cm" fo:line-height="100%" fo:text-align="justify" style:justify-single-word="false"/>
      <style:text-properties fo:color="#000000" style:text-line-through-style="none" style:font-name="Arial6" fo:font-size="9pt" fo:language="es" fo:country="ES" fo:font-style="italic" style:text-underline-style="none" fo:font-weight="normal" style:text-blinking="false" fo:background-color="transparent"/>
    </style:style>
    <style:style style:name="P243" style:family="paragraph" style:parent-style-name="Text_20_body">
      <style:paragraph-properties fo:margin-top="0cm" fo:margin-bottom="0cm" fo:line-height="100%" fo:text-align="justify" style:justify-single-word="false"/>
      <style:text-properties fo:color="#000000" style:font-name="Arial1" fo:font-size="10pt" fo:language="es" fo:country="ES"/>
    </style:style>
    <style:style style:name="P244" style:family="paragraph" style:parent-style-name="Text_20_body">
      <style:paragraph-properties fo:margin-top="0cm" fo:margin-bottom="0cm" fo:line-height="100%" fo:text-align="justify" style:justify-single-word="false"/>
      <style:text-properties style:font-name="Arial6" fo:font-size="9pt" fo:font-weight="normal"/>
    </style:style>
    <style:style style:name="P245" style:family="paragraph" style:parent-style-name="Text_20_body">
      <style:paragraph-properties fo:margin-top="0cm" fo:margin-bottom="0cm" fo:text-align="justify" style:justify-single-word="false"/>
      <style:text-properties style:font-name="Arial6" fo:font-size="9pt" fo:font-style="italic" fo:font-weight="normal" fo:background-color="transparent"/>
    </style:style>
    <style:style style:name="P246" style:family="paragraph" style:parent-style-name="Text_20_body">
      <style:paragraph-properties fo:margin-top="0cm" fo:margin-bottom="0cm" fo:text-align="justify" style:justify-single-word="false"/>
      <style:text-properties style:font-name="Arial6" fo:font-size="9pt"/>
    </style:style>
    <style:style style:name="P247" style:family="paragraph" style:parent-style-name="Text_20_body">
      <style:paragraph-properties fo:margin-top="0cm" fo:margin-bottom="0cm" fo:line-height="100%" fo:text-align="justify" style:justify-single-word="false"/>
      <style:text-properties style:font-name="Arial6" fo:font-size="9pt"/>
    </style:style>
    <style:style style:name="P248" style:family="paragraph" style:parent-style-name="Text_20_body">
      <style:paragraph-properties fo:margin-top="0cm" fo:margin-bottom="0cm" fo:line-height="100%" fo:text-align="justify" style:justify-single-word="false"/>
      <style:text-properties style:font-name="Arial6" fo:font-size="9pt" fo:language="es" fo:country="ES"/>
    </style:style>
    <style:style style:name="P249" style:family="paragraph" style:parent-style-name="Text_20_body">
      <style:paragraph-properties fo:margin-top="0cm" fo:margin-bottom="0cm" fo:line-height="100%" fo:text-align="justify" style:justify-single-word="false"/>
      <style:text-properties style:font-name="Arial6" fo:font-size="9pt" fo:background-color="transparent"/>
    </style:style>
    <style:style style:name="P250" style:family="paragraph" style:parent-style-name="Text_20_body">
      <style:paragraph-properties fo:margin-top="0cm" fo:margin-bottom="0cm" fo:line-height="100%" fo:text-align="justify" style:justify-single-word="false"/>
      <style:text-properties fo:color="#00000a" style:font-name="Arial6" fo:font-size="9pt" fo:language="es" fo:country="ES" fo:font-weight="normal"/>
    </style:style>
    <style:style style:name="P251" style:family="paragraph" style:parent-style-name="Text_20_body">
      <style:paragraph-properties fo:margin-top="0cm" fo:margin-bottom="0cm" fo:line-height="100%" fo:text-align="justify" style:justify-single-word="false"/>
      <style:text-properties fo:color="#00000a" style:font-name="Arial6" fo:font-size="9pt" fo:language="es" fo:country="ES" fo:font-style="italic" fo:font-weight="normal" fo:background-color="transparent"/>
    </style:style>
    <style:style style:name="P252" style:family="paragraph" style:parent-style-name="Text_20_body">
      <style:paragraph-properties fo:margin-top="0cm" fo:margin-bottom="0cm" fo:line-height="100%" fo:text-align="justify" style:justify-single-word="false"/>
      <style:text-properties fo:color="#00000a" style:font-name="Arial6" fo:font-size="9pt" fo:language="es" fo:country="ES"/>
    </style:style>
    <style:style style:name="P253" style:family="paragraph" style:parent-style-name="Text_20_body">
      <style:paragraph-properties fo:margin-top="0cm" fo:margin-bottom="0cm" fo:line-height="100%" fo:text-align="justify" style:justify-single-word="false"/>
      <style:text-properties fo:color="#00000a" style:font-name="Arial7" fo:font-size="9pt" fo:language="es" fo:country="ES" fo:font-weight="normal"/>
    </style:style>
    <style:style style:name="P254" style:family="paragraph" style:parent-style-name="Text_20_body">
      <style:paragraph-properties fo:margin-top="0cm" fo:margin-bottom="0cm" fo:text-align="justify" style:justify-single-word="false"/>
    </style:style>
    <style:style style:name="P255" style:family="paragraph" style:parent-style-name="Text_20_body">
      <style:paragraph-properties fo:margin-top="0cm" fo:margin-bottom="0cm" fo:line-height="100%" fo:text-align="justify" style:justify-single-word="false"/>
    </style:style>
    <style:style style:name="P256" style:family="paragraph" style:parent-style-name="Text_20_body">
      <style:paragraph-properties fo:margin-top="0cm" fo:margin-bottom="0cm" fo:line-height="100%" fo:text-align="center" style:justify-single-word="false"/>
      <style:text-properties style:font-name="Arial7" fo:font-size="9pt" fo:font-weight="bold"/>
    </style:style>
    <style:style style:name="P257" style:family="paragraph" style:parent-style-name="Text_20_body">
      <style:paragraph-properties fo:margin-top="0cm" fo:margin-bottom="0cm" fo:text-align="start" style:justify-single-word="false"/>
      <style:text-properties style:font-name="Arial1" fo:font-size="8pt" fo:language="es" fo:country="ES" fo:font-weight="bold" style:font-size-asian="8pt" style:font-weight-asian="bold" style:font-name-complex="Arial1" style:font-size-complex="8pt" style:font-weight-complex="bold"/>
    </style:style>
    <style:style style:name="P258" style:family="paragraph" style:parent-style-name="Text_20_body">
      <style:paragraph-properties fo:margin-top="0cm" fo:margin-bottom="0cm" fo:line-height="100%" fo:text-align="justify" style:justify-single-word="false" fo:background-color="transparent">
        <style:background-image/>
      </style:paragraph-properties>
      <style:text-properties style:font-name="Arial4" fo:font-size="10pt"/>
    </style:style>
    <style:style style:name="P259" style:family="paragraph" style:parent-style-name="Text_20_body">
      <style:paragraph-properties fo:margin-top="0cm" fo:margin-bottom="0cm" fo:line-height="100%" fo:text-align="justify" style:justify-single-word="false" fo:background-color="transparent">
        <style:background-image/>
      </style:paragraph-properties>
      <style:text-properties fo:font-variant="normal" fo:text-transform="none" style:font-name="Arial6" fo:font-size="9pt" fo:font-style="normal"/>
    </style:style>
    <style:style style:name="P260" style:family="paragraph" style:parent-style-name="Text_20_body">
      <style:paragraph-properties fo:margin-top="0cm" fo:margin-bottom="0cm" fo:line-height="100%" fo:text-align="justify" style:justify-single-word="false" fo:background-color="transparent">
        <style:background-image/>
      </style:paragraph-properties>
      <style:text-properties fo:font-variant="normal" fo:text-transform="none" style:font-name="Arial6" fo:font-size="9pt" fo:font-style="normal" fo:font-weight="normal"/>
    </style:style>
    <style:style style:name="P261" style:family="paragraph" style:parent-style-name="Standard">
      <style:paragraph-properties fo:margin-top="0cm" fo:margin-bottom="0cm" fo:text-align="justify" style:justify-single-word="false"/>
    </style:style>
    <style:style style:name="P262" style:family="paragraph" style:parent-style-name="Texto_20_independiente_20_2">
      <style:paragraph-properties fo:margin-top="0cm" fo:margin-bottom="0cm" fo:line-height="100%" fo:text-align="end" style:justify-single-word="false"/>
      <style:text-properties style:font-name="Arial1" fo:font-size="10pt" style:text-underline-style="none" fo:background-color="transparent" style:font-size-asian="10pt" style:font-name-complex="Arial1"/>
    </style:style>
    <style:style style:name="P263" style:family="paragraph" style:parent-style-name="Text_20_body">
      <style:paragraph-properties fo:margin-left="1.058cm" fo:margin-right="0cm" fo:text-align="justify" style:justify-single-word="false" fo:text-indent="0cm" style:auto-text-indent="false"/>
      <style:text-properties style:font-name="Arial6" fo:font-size="10pt" fo:font-style="italic" fo:font-weight="bold"/>
    </style:style>
    <style:style style:name="P264" style:family="paragraph" style:parent-style-name="Text_20_body">
      <style:paragraph-properties fo:margin-left="1.058cm" fo:margin-right="0cm" fo:text-align="justify" style:justify-single-word="false" fo:text-indent="0cm" style:auto-text-indent="false"/>
      <style:text-properties fo:color="#000000" style:font-name="Arial6" fo:font-size="10pt" fo:font-style="italic"/>
    </style:style>
    <style:style style:name="P265" style:family="paragraph" style:parent-style-name="Text_20_body">
      <style:paragraph-properties fo:margin-left="1.058cm" fo:margin-right="0cm" fo:text-align="justify" style:justify-single-word="false" fo:text-indent="0cm" style:auto-text-indent="false"/>
      <style:text-properties fo:color="#000000" style:font-name="Arial6" fo:font-size="10pt" fo:font-style="italic" fo:font-weight="bold"/>
    </style:style>
    <style:style style:name="P266" style:family="paragraph" style:parent-style-name="Text_20_body">
      <style:paragraph-properties fo:margin-left="1.058cm" fo:margin-right="0cm" fo:text-align="justify" style:justify-single-word="false" fo:text-indent="0cm" style:auto-text-indent="false"/>
      <style:text-properties fo:color="#000000" style:font-name="Arial6" fo:font-size="10pt" fo:language="es" fo:country="ES" fo:font-style="italic"/>
    </style:style>
    <style:style style:name="P267" style:family="paragraph" style:parent-style-name="Text_20_body">
      <style:paragraph-properties fo:margin-left="1.058cm" fo:margin-right="0cm" fo:text-align="justify" style:justify-single-word="false" fo:text-indent="0cm" style:auto-text-indent="false"/>
      <style:text-properties fo:color="#000000" style:font-name="Arial6" fo:font-size="10pt" fo:language="es" fo:country="ES"/>
    </style:style>
    <style:style style:name="P268" style:family="paragraph" style:parent-style-name="Text_20_body">
      <style:paragraph-properties fo:margin-left="1.058cm" fo:margin-right="0cm" fo:text-align="justify" style:justify-single-word="false" fo:text-indent="0cm" style:auto-text-indent="false"/>
      <style:text-properties fo:color="#000000" style:font-name="Arial6" fo:font-size="10pt"/>
    </style:style>
    <style:style style:name="P269" style:family="paragraph" style:parent-style-name="Text_20_body">
      <style:paragraph-properties fo:margin-left="1.058cm" fo:margin-right="0cm" fo:margin-top="0cm" fo:margin-bottom="0cm" fo:line-height="100%" fo:text-align="justify" style:justify-single-word="false" fo:text-indent="0cm" style:auto-text-indent="false"/>
      <style:text-properties style:font-name="Arial4" fo:font-size="10pt"/>
    </style:style>
    <style:style style:name="P270" style:family="paragraph" style:parent-style-name="Text_20_body">
      <style:paragraph-properties fo:margin-left="1.058cm" fo:margin-right="0cm" fo:margin-top="0cm" fo:margin-bottom="0cm" fo:line-height="100%" fo:text-align="justify" style:justify-single-word="false" fo:text-indent="0cm" style:auto-text-indent="false"/>
      <style:text-properties style:font-name="Arial4" fo:font-size="10pt" fo:language="es" fo:country="ES" fo:font-weight="normal"/>
    </style:style>
    <style:style style:name="P271" style:family="paragraph" style:parent-style-name="Text_20_body">
      <style:paragraph-properties fo:margin-left="1.058cm" fo:margin-right="0cm" fo:margin-top="0cm" fo:margin-bottom="0cm" fo:line-height="100%" fo:text-align="justify" style:justify-single-word="false" fo:text-indent="0cm" style:auto-text-indent="false"/>
      <style:text-properties style:font-name="Arial6" fo:font-size="9pt" fo:language="es" fo:country="ES" fo:font-weight="bold" fo:background-color="#ffffff"/>
    </style:style>
    <style:style style:name="P272" style:family="paragraph" style:parent-style-name="Text_20_body">
      <style:paragraph-properties fo:margin-left="1.058cm" fo:margin-right="0cm" fo:margin-top="0cm" fo:margin-bottom="0cm" fo:line-height="100%" fo:text-align="justify" style:justify-single-word="false" fo:text-indent="0cm" style:auto-text-indent="false"/>
      <style:text-properties style:font-name="Arial6" fo:font-size="9pt" fo:language="es" fo:country="ES" fo:font-weight="bold" fo:background-color="transparent"/>
    </style:style>
    <style:style style:name="P273" style:family="paragraph" style:parent-style-name="Text_20_body">
      <style:paragraph-properties fo:margin-left="1.058cm" fo:margin-right="0cm" fo:margin-top="0cm" fo:margin-bottom="0cm" fo:line-height="100%" fo:text-align="justify" style:justify-single-word="false" fo:text-indent="0cm" style:auto-text-indent="false"/>
      <style:text-properties style:font-name="Arial6" fo:font-size="9pt" fo:language="es" fo:country="ES"/>
    </style:style>
    <style:style style:name="P274" style:family="paragraph" style:parent-style-name="Text_20_body">
      <style:paragraph-properties fo:margin-left="1.058cm" fo:margin-right="0cm" fo:margin-top="0cm" fo:margin-bottom="0cm" fo:text-align="justify" style:justify-single-word="false" fo:text-indent="0cm" style:auto-text-indent="false"/>
      <style:text-properties fo:font-variant="normal" fo:text-transform="none" fo:color="#000000" style:text-line-through-style="none" style:font-name="Arial6" fo:font-size="9pt" fo:language="es" fo:country="ES" fo:font-style="normal" style:text-underline-style="none" fo:font-weight="bold" style:text-blinking="false" fo:background-color="transparent"/>
    </style:style>
    <style:style style:name="P275" style:family="paragraph" style:parent-style-name="Text_20_body">
      <style:paragraph-properties fo:margin-left="1.058cm" fo:margin-right="0cm" fo:margin-top="0cm" fo:margin-bottom="0cm" fo:line-height="100%" fo:text-align="justify" style:justify-single-word="false" fo:text-indent="0cm" style:auto-text-indent="false"/>
      <style:text-properties fo:font-variant="normal" fo:text-transform="none" fo:color="#000000" style:text-line-through-style="none" style:font-name="Arial6" fo:font-size="9pt" fo:language="es" fo:country="ES" fo:font-style="normal" style:text-underline-style="none" fo:font-weight="normal" style:text-blinking="false" fo:background-color="transparent"/>
    </style:style>
    <style:style style:name="P276" style:family="paragraph" style:parent-style-name="Text_20_body">
      <style:paragraph-properties fo:margin-left="1.058cm" fo:margin-right="0cm" fo:margin-top="0cm" fo:margin-bottom="0cm" fo:line-height="100%" fo:text-align="justify" style:justify-single-word="false" fo:text-indent="0cm" style:auto-text-indent="false"/>
      <style:text-properties fo:font-variant="normal" fo:text-transform="none" style:text-line-through-style="none" style:font-name="Arial6" fo:font-size="9pt" fo:language="es" fo:country="ES" fo:font-style="normal" style:text-underline-style="none" fo:font-weight="bold" style:text-blinking="false" fo:background-color="transparent"/>
    </style:style>
    <style:style style:name="P277" style:family="paragraph" style:parent-style-name="Text_20_body">
      <style:paragraph-properties fo:margin-left="1.058cm" fo:margin-right="0cm" fo:margin-top="0cm" fo:margin-bottom="0cm" fo:line-height="100%" fo:text-align="justify" style:justify-single-word="false" fo:text-indent="0cm" style:auto-text-indent="false"/>
      <style:text-properties fo:font-variant="normal" fo:text-transform="none" style:font-name="Arial7" fo:font-size="9pt" fo:language="es" fo:country="ES" fo:font-style="normal" fo:font-weight="normal"/>
    </style:style>
    <style:style style:name="P278" style:family="paragraph" style:parent-style-name="Text_20_body">
      <style:paragraph-properties fo:margin-left="0cm" fo:margin-right="0cm" fo:text-align="justify" style:justify-single-word="false" fo:text-indent="1.251cm" style:auto-text-indent="false"/>
      <style:text-properties style:font-name="Arial4" fo:font-size="10pt"/>
    </style:style>
    <style:style style:name="P279" style:family="paragraph" style:parent-style-name="Text_20_body">
      <style:paragraph-properties fo:margin-left="0cm" fo:margin-right="0cm" fo:text-align="justify" style:justify-single-word="false" fo:text-indent="1.251cm" style:auto-text-indent="false"/>
      <style:text-properties style:font-name="Arial3" fo:font-size="10pt"/>
    </style:style>
    <style:style style:name="P280" style:family="paragraph" style:parent-style-name="Text_20_body">
      <style:paragraph-properties fo:margin-left="0cm" fo:margin-right="0cm" fo:text-align="justify" style:justify-single-word="false" fo:text-indent="1.251cm" style:auto-text-indent="false"/>
      <style:text-properties style:font-name="Arial3" fo:font-size="10pt" fo:background-color="#ffff00"/>
    </style:style>
    <style:style style:name="P281" style:family="paragraph" style:parent-style-name="Text_20_body">
      <style:paragraph-properties fo:margin-left="0cm" fo:margin-right="0cm" fo:text-align="justify" style:justify-single-word="false" fo:text-indent="1.251cm" style:auto-text-indent="false"/>
      <style:text-properties style:font-name="Arial3" fo:font-size="10pt" fo:font-style="italic"/>
    </style:style>
    <style:style style:name="P282"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3" fo:font-size="10pt" fo:font-style="normal"/>
    </style:style>
    <style:style style:name="P283" style:family="paragraph" style:parent-style-name="Text_20_body">
      <style:paragraph-properties fo:margin-left="0cm" fo:margin-right="0cm" fo:margin-top="0cm" fo:margin-bottom="0.212cm" fo:text-align="justify" style:justify-single-word="false" fo:text-indent="1.251cm" style:auto-text-indent="false"/>
      <style:text-properties style:font-name="Arial4" fo:font-size="10pt"/>
    </style:style>
    <style:style style:name="P284" style:family="paragraph" style:parent-style-name="Standard">
      <style:paragraph-properties fo:margin-left="0cm" fo:margin-right="0cm" fo:margin-top="0cm" fo:margin-bottom="0cm" fo:line-height="100%" fo:text-align="justify" style:justify-single-word="false" fo:text-indent="1.251cm" style:auto-text-indent="false"/>
      <style:text-properties fo:font-variant="normal" fo:text-transform="none" fo:color="#000000" style:font-name="Arial1" fo:font-size="10pt" fo:letter-spacing="normal" fo:font-style="normal" fo:font-weight="normal" fo:background-color="#ffffff" style:font-size-asian="10pt" style:font-weight-asian="normal" style:font-name-complex="Century Gothic" style:font-size-complex="10pt" style:font-weight-complex="normal"/>
    </style:style>
    <style:style style:name="P285"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style:style>
    <style:style style:name="P286"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font-style="normal" style:font-size-asian="10pt" style:font-style-asian="normal" style:font-size-complex="10pt" style:font-style-complex="normal"/>
    </style:style>
    <style:style style:name="P287" style:family="paragraph" style:parent-style-name="Standard">
      <style:paragraph-properties fo:margin-left="0cm" fo:margin-right="0cm" fo:margin-top="0cm" fo:margin-bottom="0cm" fo:line-height="100%" fo:text-align="justify" style:justify-single-word="false" fo:text-indent="1.251cm" style:auto-text-indent="false"/>
    </style:style>
    <style:style style:name="P288"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style>
    <style:style style:name="P289" style:family="paragraph" style:parent-style-name="Standard">
      <style:paragraph-properties fo:margin-left="0cm" fo:margin-right="0cm" fo:margin-top="0cm" fo:margin-bottom="0cm" fo:line-height="150%" fo:text-align="justify" style:justify-single-word="false" fo:text-indent="1.251cm" style:auto-text-indent="false"/>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290"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fo:font-size="10pt" style:font-size-asian="10pt" style:font-size-complex="10pt"/>
    </style:style>
    <style:style style:name="P291"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fo:background-color="#ffffff" style:writing-mode="lr-tb">
        <style:background-image/>
      </style:paragraph-properties>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92"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fo:background-color="#ffffff" style:writing-mode="lr-tb">
        <style:background-image/>
      </style:paragraph-properties>
      <style:text-properties style:use-window-font-color="true" style:font-name="Arial1" fo:font-size="10pt" fo:language="es" fo:country="ES" fo:font-weight="normal" fo:background-color="transparent" style:font-size-asian="10pt" style:font-weight-asian="normal" style:font-name-complex="Arial1" style:font-size-complex="10pt" style:font-weight-complex="normal" fo:hyphenate="false" fo:hyphenation-remain-char-count="2" fo:hyphenation-push-char-count="2"/>
    </style:style>
    <style:style style:name="P293" style:family="paragraph" style:parent-style-name="List_20_Paragraph">
      <style:paragraph-properties fo:margin-left="0cm" fo:margin-right="0cm" fo:margin-top="0cm" fo:margin-bottom="0cm" fo:line-height="100%" fo:text-align="justify" style:justify-single-word="false" fo:text-indent="1.251cm" style:auto-text-indent="false">
        <style:tab-stops>
          <style:tab-stop style:position="1.774cm"/>
        </style:tab-stops>
      </style:paragraph-properties>
    </style:style>
    <style:style style:name="P294" style:family="paragraph" style:parent-style-name="Standard">
      <style:paragraph-properties fo:margin-left="0cm" fo:margin-right="0cm" fo:line-height="100%" fo:text-align="justify" style:justify-single-word="false" fo:text-indent="1.251cm" style:auto-text-indent="false"/>
    </style:style>
    <style:style style:name="P295" style:family="paragraph" style:parent-style-name="Standard">
      <style:paragraph-properties fo:margin-left="0cm" fo:margin-right="0cm" fo:line-height="150%" fo:text-align="justify" style:justify-single-word="false" fo:text-indent="1.251cm" style:auto-text-indent="false"/>
      <style:text-properties style:use-window-font-color="true" style:font-name="Arial1" fo:font-size="10pt" style:text-underline-style="solid" style:text-underline-width="auto" style:text-underline-color="font-color" fo:font-weight="bold" style:font-size-asian="10pt" style:font-weight-asian="bold" style:font-name-complex="Arial1" style:font-size-complex="10pt" style:font-weight-complex="bold"/>
    </style:style>
    <style:style style:name="P296" style:family="paragraph" style:parent-style-name="Standard">
      <style:paragraph-properties fo:margin-left="0cm" fo:margin-right="0cm" fo:line-height="100%" fo:text-align="center" style:justify-single-word="false" fo:text-indent="1.251cm" style:auto-text-indent="false"/>
      <style:text-properties style:use-window-font-color="true" style:font-name="Arial1" fo:font-size="10pt" style:text-underline-style="solid" style:text-underline-width="auto" style:text-underline-color="font-color" fo:font-weight="bold" style:font-size-asian="10pt" style:font-weight-asian="bold" style:font-name-complex="Arial1" style:font-size-complex="10pt" style:font-weight-complex="bold"/>
    </style:style>
    <style:style style:name="P297"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font-style="normal" style:font-size-asian="10pt" style:font-style-asian="normal" style:font-name-complex="Arial1" style:font-size-complex="10pt" style:font-style-complex="normal"/>
    </style:style>
    <style:style style:name="P298" style:family="paragraph" style:parent-style-name="Standard">
      <style:paragraph-properties fo:margin-left="0cm" fo:margin-right="0cm" fo:line-height="150%" fo:text-align="center" style:justify-single-word="false" fo:text-indent="1.251cm" style:auto-text-indent="false"/>
      <style:text-properties style:use-window-font-color="true" style:font-name="Arial1" fo:font-size="10pt" style:font-size-asian="10pt" style:font-name-complex="Arial1" style:font-size-complex="10pt"/>
    </style:style>
    <style:style style:name="P299" style:family="paragraph" style:parent-style-name="Standard">
      <style:paragraph-properties fo:margin-left="0cm" fo:margin-right="0cm" fo:line-height="100%" fo:text-align="center" style:justify-single-word="false" fo:text-indent="1.251cm" style:auto-text-indent="false"/>
      <style:text-properties style:font-name="Arial1" fo:font-size="10pt" style:text-underline-style="solid" style:text-underline-width="auto" style:text-underline-color="font-color" fo:font-weight="bold" style:font-size-asian="10pt" style:font-weight-asian="bold" style:font-name-complex="Arial1" style:font-size-complex="10pt" style:font-weight-complex="bold"/>
    </style:style>
    <style:style style:name="P300" style:family="paragraph" style:parent-style-name="Standard">
      <style:paragraph-properties fo:margin-left="0cm" fo:margin-right="0cm" fo:line-height="150%" fo:text-align="center" style:justify-single-word="false" fo:text-indent="1.251cm" style:auto-text-indent="false"/>
      <style:text-properties style:font-name="Arial1" fo:font-size="10pt" style:font-size-asian="10pt" style:font-name-complex="Arial1" style:font-size-complex="10pt"/>
    </style:style>
    <style:style style:name="P301" style:family="paragraph" style:parent-style-name="Standard">
      <style:paragraph-properties fo:margin-left="0cm" fo:margin-right="0cm" fo:margin-top="0cm" fo:margin-bottom="0.106cm" fo:line-height="100%" fo:text-align="justify" style:justify-single-word="false" fo:orphans="0" fo:widows="0" fo:text-indent="1.251cm" style:auto-text-indent="false"/>
      <style:text-properties fo:color="#ff3333" style:font-name="Arial1" fo:font-size="10pt" fo:language="es" fo:country="ES" fo:font-weight="bold" style:font-size-asian="10pt" style:font-weight-asian="bold" style:font-size-complex="10pt"/>
    </style:style>
    <style:style style:name="P302" style:family="paragraph" style:parent-style-name="Standard">
      <style:paragraph-properties fo:margin-left="0cm" fo:margin-right="0cm" fo:margin-top="0cm" fo:margin-bottom="0.106cm" fo:line-height="100%" fo:text-align="justify" style:justify-single-word="false" fo:orphans="0" fo:widows="0" fo:text-indent="1.251cm" style:auto-text-indent="false"/>
      <style:text-properties fo:color="#ff3333" style:font-name="Arial1" fo:font-size="10pt" fo:font-weight="bold" style:font-size-asian="10pt" style:font-weight-asian="bold" style:font-size-complex="10pt"/>
    </style:style>
    <style:style style:name="P303"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weight="bold" style:font-size-asian="10pt" style:font-weight-asian="bold" style:font-size-complex="10pt" fo:hyphenate="false" fo:hyphenation-remain-char-count="2" fo:hyphenation-push-char-count="2"/>
    </style:style>
    <style:style style:name="P304"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weight="normal" style:font-size-asian="10pt" style:font-weight-asian="normal" style:font-name-complex="Times New Roman" style:font-size-complex="10pt" style:font-weight-complex="normal" fo:hyphenate="false" fo:hyphenation-remain-char-count="2" fo:hyphenation-push-char-count="2"/>
    </style:style>
    <style:style style:name="P305"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weight="normal" fo:background-color="transparent" style:font-size-asian="10pt" style:font-weight-asian="normal" style:font-name-complex="Times New Roman" style:font-size-complex="10pt" style:font-weight-complex="normal" fo:hyphenate="false" fo:hyphenation-remain-char-count="2" fo:hyphenation-push-char-count="2"/>
    </style:style>
    <style:style style:name="P306" style:family="paragraph" style:parent-style-name="Standard">
      <style:paragraph-properties fo:margin-left="0cm" fo:margin-right="0cm" fo:margin-top="0cm" fo:margin-bottom="0.199cm" fo:line-height="100%" fo:text-align="justify" style:justify-single-word="false" fo:orphans="2" fo:widows="2" fo:hyphenation-ladder-count="no-limit" fo:text-indent="1.251cm" style:auto-text-indent="false" style:writing-mode="lr-tb">
        <style:tab-stops/>
      </style:paragraph-properties>
      <style:text-properties style:use-window-font-color="true" style:font-name="Arial1" fo:font-size="10pt" fo:language="es" fo:country="ES" fo:font-style="normal" fo:font-weight="normal" fo:background-color="transparent"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307" style:family="paragraph" style:parent-style-name="Standard_20__28_user_29_">
      <style:paragraph-properties fo:margin-left="0cm" fo:margin-right="0cm" fo:text-align="justify" style:justify-single-word="false" fo:text-indent="1.251cm" style:auto-text-indent="false">
        <style:tab-stops>
          <style:tab-stop style:position="1.251cm"/>
        </style:tab-stops>
      </style:paragraph-properties>
    </style:style>
    <style:style style:name="P308" style:family="paragraph" style:parent-style-name="Text_20_body">
      <style:paragraph-properties fo:margin-left="0cm" fo:margin-right="1.191cm" fo:text-align="justify" style:justify-single-word="false" fo:text-indent="0cm" style:auto-text-indent="false"/>
      <style:text-properties style:font-name="Arial3" fo:font-size="10pt"/>
    </style:style>
    <style:style style:name="P309" style:family="paragraph" style:parent-style-name="Text_20_body">
      <style:paragraph-properties fo:margin-left="0cm" fo:margin-right="1.191cm" fo:margin-top="0cm" fo:margin-bottom="0.291cm" fo:text-align="justify" style:justify-single-word="false" fo:text-indent="0cm" style:auto-text-indent="false"/>
      <style:text-properties style:font-name="Arial3" fo:font-size="10pt" fo:letter-spacing="-0.007cm"/>
    </style:style>
    <style:style style:name="P310" style:family="paragraph" style:parent-style-name="Text_20_body">
      <style:paragraph-properties fo:margin-top="0cm" fo:margin-bottom="0.106cm" fo:text-align="justify" style:justify-single-word="false"/>
      <style:text-properties style:font-name="Arial4" fo:font-size="10pt"/>
    </style:style>
    <style:style style:name="P311" style:family="paragraph" style:parent-style-name="Text_20_body">
      <style:paragraph-properties fo:margin-top="0cm" fo:margin-bottom="0.106cm" fo:text-align="justify" style:justify-single-word="false"/>
    </style:style>
    <style:style style:name="P312" style:family="paragraph" style:parent-style-name="Text_20_body">
      <style:paragraph-properties fo:margin-top="0cm" fo:margin-bottom="0.106cm" fo:text-align="justify" style:justify-single-word="false"/>
      <style:text-properties fo:font-variant="normal" fo:text-transform="none" fo:color="#000000" style:font-name="Arial3" fo:font-size="10pt" fo:letter-spacing="-0.007cm" fo:language="es" fo:country="ES" fo:font-style="normal" fo:font-weight="normal"/>
    </style:style>
    <style:style style:name="P313" style:family="paragraph" style:parent-style-name="Text_20_body">
      <style:paragraph-properties fo:margin-top="0cm" fo:margin-bottom="0.106cm" fo:text-align="justify" style:justify-single-word="false"/>
      <style:text-properties fo:color="#000000" style:font-name="Arial3" fo:font-size="10pt" fo:letter-spacing="-0.007cm" fo:language="es" fo:country="ES" fo:font-weight="bold"/>
    </style:style>
    <style:style style:name="P314" style:family="paragraph" style:parent-style-name="Text_20_body">
      <style:paragraph-properties fo:margin-top="0cm" fo:margin-bottom="0.291cm" fo:text-align="justify" style:justify-single-word="false"/>
      <style:text-properties style:font-name="Arial3" fo:font-size="10pt" fo:letter-spacing="-0.007cm" fo:font-weight="normal"/>
    </style:style>
    <style:style style:name="P315" style:family="paragraph" style:parent-style-name="Text_20_body">
      <style:paragraph-properties fo:margin-top="0cm" fo:margin-bottom="0.291cm" fo:text-align="justify" style:justify-single-word="false"/>
      <style:text-properties style:font-name="Arial3" fo:font-size="10pt" fo:letter-spacing="-0.007cm" fo:font-weight="normal" fo:background-color="#ffff00"/>
    </style:style>
    <style:style style:name="P316" style:family="paragraph" style:parent-style-name="Text_20_body">
      <style:paragraph-properties fo:margin-top="0cm" fo:margin-bottom="0.291cm" fo:text-align="justify" style:justify-single-word="false"/>
      <style:text-properties style:font-name="Arial3" fo:font-size="10pt" fo:letter-spacing="-0.007cm" fo:font-weight="bold"/>
    </style:style>
    <style:style style:name="P317" style:family="paragraph" style:parent-style-name="Text_20_body">
      <style:paragraph-properties fo:margin-top="0cm" fo:margin-bottom="0.291cm" fo:text-align="justify" style:justify-single-word="false"/>
      <style:text-properties fo:font-variant="normal" fo:text-transform="none" style:font-name="Arial3" fo:font-size="10pt" fo:letter-spacing="-0.007cm" fo:font-style="normal" fo:background-color="#ffff00"/>
    </style:style>
    <style:style style:name="P318" style:family="paragraph" style:parent-style-name="Text_20_body">
      <style:paragraph-properties fo:margin-top="0cm" fo:margin-bottom="0.212cm" fo:text-align="start" style:justify-single-word="false"/>
      <style:text-properties fo:font-variant="normal" fo:text-transform="none" style:font-name="Arial3" fo:font-size="10pt" fo:letter-spacing="-0.007cm" fo:font-style="normal" fo:font-weight="normal"/>
    </style:style>
    <style:style style:name="P319" style:family="paragraph" style:parent-style-name="Text_20_body">
      <style:paragraph-properties fo:margin-top="0cm" fo:margin-bottom="0.212cm" fo:text-align="justify" style:justify-single-word="false"/>
      <style:text-properties style:font-name="Arial3" fo:font-size="10pt" fo:letter-spacing="-0.007cm" fo:font-weight="normal"/>
    </style:style>
    <style:style style:name="P320" style:family="paragraph" style:parent-style-name="Text_20_body">
      <style:paragraph-properties fo:margin-top="0cm" fo:margin-bottom="0.212cm" fo:text-align="justify" style:justify-single-word="false"/>
      <style:text-properties style:font-name="Arial3" fo:font-size="10pt" fo:font-weight="normal"/>
    </style:style>
    <style:style style:name="P321" style:family="paragraph" style:parent-style-name="Text_20_body">
      <style:paragraph-properties fo:margin-top="0cm" fo:margin-bottom="0.212cm" fo:text-align="justify" style:justify-single-word="false"/>
      <style:text-properties style:font-name="Arial4" fo:font-size="10pt"/>
    </style:style>
    <style:style style:name="P322" style:family="paragraph" style:parent-style-name="Text_20_body">
      <style:paragraph-properties fo:margin-left="3.81cm" fo:margin-right="1.191cm" fo:margin-top="0cm" fo:margin-bottom="0.291cm" fo:text-align="justify" style:justify-single-word="false" fo:text-indent="0cm" style:auto-text-indent="false"/>
      <style:text-properties style:font-name="Arial3" fo:font-size="10pt" fo:letter-spacing="-0.007cm"/>
    </style:style>
    <style:style style:name="P323" style:family="paragraph" style:parent-style-name="Text_20_body">
      <style:paragraph-properties fo:margin-left="3.81cm" fo:margin-right="1.191cm" fo:margin-top="0cm" fo:margin-bottom="0.291cm" fo:text-align="justify" style:justify-single-word="false" fo:text-indent="0cm" style:auto-text-indent="false"/>
      <style:text-properties style:font-name="Arial3" fo:font-size="10pt" fo:letter-spacing="-0.007cm" fo:background-color="#ffff00"/>
    </style:style>
    <style:style style:name="P324" style:family="paragraph" style:parent-style-name="Text_20_body">
      <style:paragraph-properties fo:margin-left="0.026cm" fo:margin-right="0cm" fo:margin-top="0cm" fo:margin-bottom="0.291cm" fo:text-align="justify" style:justify-single-word="false" fo:text-indent="0cm" style:auto-text-indent="false"/>
      <style:text-properties style:font-name="Arial3" fo:font-size="10pt" fo:letter-spacing="-0.007cm" fo:background-color="#ffff00"/>
    </style:style>
    <style:style style:name="P325" style:family="paragraph" style:parent-style-name="Text_20_body">
      <style:paragraph-properties fo:margin-left="0cm" fo:margin-right="0.185cm" fo:text-align="justify" style:justify-single-word="false" fo:text-indent="1cm" style:auto-text-indent="false"/>
      <style:text-properties fo:color="#000000" style:font-name="Arial3" fo:font-size="10pt" fo:letter-spacing="-0.007cm" fo:language="es" fo:country="ES" fo:font-weight="normal"/>
    </style:style>
    <style:style style:name="P326" style:family="paragraph" style:parent-style-name="Text_20_body">
      <style:paragraph-properties fo:margin-left="0cm" fo:margin-right="0cm" fo:text-align="justify" style:justify-single-word="false" fo:text-indent="1.24cm" style:auto-text-indent="false"/>
      <style:text-properties style:font-name="Arial4" fo:font-size="10pt"/>
    </style:style>
    <style:style style:name="P327" style:family="paragraph" style:parent-style-name="Text_20_body">
      <style:paragraph-properties fo:margin-left="0cm" fo:margin-right="0cm" fo:text-align="justify" style:justify-single-word="false" fo:text-indent="1.24cm" style:auto-text-indent="false"/>
      <style:text-properties style:font-name="Arial3" fo:font-size="10pt"/>
    </style:style>
    <style:style style:name="P328" style:family="paragraph" style:parent-style-name="Text_20_body">
      <style:paragraph-properties fo:margin-left="0cm" fo:margin-right="0cm" fo:text-align="justify" style:justify-single-word="false" fo:text-indent="1.24cm" style:auto-text-indent="false"/>
    </style:style>
    <style:style style:name="P329" style:family="paragraph" style:parent-style-name="Text_20_body">
      <style:paragraph-properties fo:margin-left="0cm" fo:margin-right="0cm" fo:text-align="justify" style:justify-single-word="false" fo:text-indent="1.24cm" style:auto-text-indent="false"/>
      <style:text-properties fo:font-variant="normal" fo:text-transform="none" style:font-name="Arial3" fo:font-size="10pt" fo:letter-spacing="-0.007cm" fo:font-style="normal" fo:font-weight="bold"/>
    </style:style>
    <style:style style:name="P330" style:family="paragraph" style:parent-style-name="Text_20_body">
      <style:paragraph-properties fo:margin-left="0cm" fo:margin-right="0cm" fo:text-align="justify" style:justify-single-word="false" fo:text-indent="1.24cm" style:auto-text-indent="false"/>
      <style:text-properties fo:font-variant="normal" fo:text-transform="none" style:font-name="Arial3" fo:font-size="10pt" fo:letter-spacing="-0.007cm" fo:font-style="normal"/>
    </style:style>
    <style:style style:name="P331" style:family="paragraph" style:parent-style-name="Text_20_body">
      <style:paragraph-properties fo:margin-left="0cm" fo:margin-right="0cm" fo:margin-top="0cm" fo:margin-bottom="0.212cm" fo:text-align="justify" style:justify-single-word="false" fo:text-indent="1.24cm" style:auto-text-indent="false"/>
      <style:text-properties style:font-name="Arial3" fo:font-size="10pt"/>
    </style:style>
    <style:style style:name="P332" style:family="paragraph" style:parent-style-name="Text_20_body">
      <style:paragraph-properties fo:margin-left="0cm" fo:margin-right="0cm" fo:text-indent="1.323cm" style:auto-text-indent="false"/>
    </style:style>
    <style:style style:name="P333" style:family="paragraph" style:parent-style-name="Text_20_body">
      <style:paragraph-properties fo:margin-left="0cm" fo:margin-right="0cm" fo:text-align="justify" style:justify-single-word="false" fo:text-indent="1.323cm" style:auto-text-indent="false"/>
      <style:text-properties style:font-name="Arial4" fo:font-size="10pt"/>
    </style:style>
    <style:style style:name="P334" style:family="paragraph" style:parent-style-name="Header">
      <style:paragraph-properties fo:text-align="justify" style:justify-single-word="false"/>
      <style:text-properties style:use-window-font-color="true" style:font-name="Arial1" fo:font-size="10pt" fo:font-style="italic" fo:font-weight="normal" fo:background-color="#ffff00" style:font-size-asian="10pt" style:font-style-asian="italic" style:font-weight-asian="normal" style:font-name-complex="Arial1" style:font-size-complex="10pt" style:font-style-complex="italic" style:font-weight-complex="normal"/>
    </style:style>
    <style:style style:name="P335" style:family="paragraph" style:parent-style-name="Standard">
      <style:text-properties style:font-name="Arial1" fo:font-size="9pt" fo:language="es" fo:country="ES" fo:font-weight="bold" fo:background-color="#ffffff" style:font-size-asian="9pt" style:font-weight-asian="bold" style:font-name-complex="Century Gothic" style:font-size-complex="9pt"/>
    </style:style>
    <style:style style:name="P336" style:family="paragraph" style:parent-style-name="Standard">
      <style:paragraph-properties fo:text-align="justify" style:justify-single-word="false"/>
      <style:text-properties style:font-name="Arial1" fo:font-weight="normal" style:font-weight-asian="normal" style:font-name-complex="Arial Narrow" style:font-style-complex="italic" style:font-weight-complex="normal"/>
    </style:style>
    <style:style style:name="P337" style:family="paragraph" style:parent-style-name="Standard">
      <style:text-properties style:font-name="Arial1" fo:font-size="10pt" fo:font-weight="bold" style:font-size-asian="10pt" style:font-weight-asian="bold" style:font-name-complex="Century Gothic" style:font-size-complex="10pt"/>
    </style:style>
    <style:style style:name="P338" style:family="paragraph" style:parent-style-name="Standard">
      <style:paragraph-properties fo:text-align="justify" style:justify-single-word="false"/>
      <style:text-properties style:font-name="Arial1" fo:font-size="10pt" fo:font-weight="bold" style:font-size-asian="10pt" style:font-weight-asian="bold" style:font-name-complex="Century Gothic" style:font-size-complex="10pt"/>
    </style:style>
    <style:style style:name="P339" style:family="paragraph" style:parent-style-name="Standard">
      <style:text-properties style:font-name="Arial1" fo:font-size="10pt" style:font-size-asian="10pt" style:font-size-complex="10pt"/>
    </style:style>
    <style:style style:name="P340" style:family="paragraph" style:parent-style-name="Standard">
      <style:paragraph-properties fo:text-align="justify" style:justify-single-word="false"/>
      <style:text-properties style:font-name="Arial1" fo:font-size="10pt" style:font-size-asian="10pt" style:font-size-complex="10pt"/>
    </style:style>
    <style:style style:name="P341" style:family="paragraph" style:parent-style-name="Standard">
      <style:text-properties style:font-name="Arial1" fo:font-size="8pt" fo:language="es" fo:country="ES" fo:font-weight="bold" fo:background-color="#ffffff" style:font-size-asian="8pt" style:font-weight-asian="bold" style:font-name-complex="Century Gothic" style:font-size-complex="8pt"/>
    </style:style>
    <style:style style:name="P342" style:family="paragraph" style:parent-style-name="Standard">
      <style:paragraph-properties fo:text-align="justify" style:justify-single-word="false"/>
      <style:text-properties fo:color="#000000" style:font-name="Arial1" fo:font-size="10pt" fo:font-weight="bold" style:font-size-asian="10pt" style:font-weight-asian="bold" style:font-name-complex="Arial1" style:font-size-complex="10pt"/>
    </style:style>
    <style:style style:name="P343" style:family="paragraph" style:parent-style-name="Standard">
      <style:paragraph-properties fo:text-align="justify" style:justify-single-word="false"/>
      <style:text-properties fo:color="#000000" style:font-name="Arial6" fo:font-size="10pt" fo:language="es" fo:country="ES"/>
    </style:style>
    <style:style style:name="P344" style:family="paragraph" style:parent-style-name="Standard">
      <style:paragraph-properties fo:text-align="justify" style:justify-single-word="false"/>
      <style:text-properties style:use-window-font-color="true" style:font-name="Arial1" fo:font-size="10pt" fo:font-weight="bold" style:font-size-asian="10pt" style:font-weight-asian="bold" style:font-name-complex="Arial1" style:font-size-complex="10pt" style:font-weight-complex="bold"/>
    </style:style>
    <style:style style:name="P345" style:family="paragraph" style:parent-style-name="Standard">
      <style:paragraph-properties fo:text-align="start" style:justify-single-word="false"/>
      <style:text-properties style:use-window-font-color="true" style:font-name="Arial1" fo:font-size="10pt" fo:font-weight="bold" style:font-size-asian="10pt" style:font-weight-asian="bold" style:font-name-complex="Arial1" style:font-size-complex="10pt" style:font-weight-complex="bold"/>
    </style:style>
    <style:style style:name="P346" style:family="paragraph" style:parent-style-name="Standard">
      <style:paragraph-properties fo:text-align="justify" style:justify-single-word="false"/>
      <style:text-properties style:use-window-font-color="true" fo:font-size="10pt" style:font-size-asian="10pt" style:font-size-complex="10pt"/>
    </style:style>
    <style:style style:name="P347" style:family="paragraph" style:parent-style-name="Standard">
      <style:paragraph-properties fo:text-align="justify" style:justify-single-word="false"/>
    </style:style>
    <style:style style:name="P348" style:family="paragraph" style:parent-style-name="Standard">
      <style:paragraph-properties fo:text-align="justify" style:justify-single-word="false"/>
      <style:text-properties fo:color="#ff3333" style:font-name="Arial1" fo:font-size="10pt" fo:language="es" fo:country="ES" fo:font-weight="bold" style:font-size-asian="10pt" style:font-weight-asian="bold" style:font-size-complex="10pt"/>
    </style:style>
    <style:style style:name="P349" style:family="paragraph" style:parent-style-name="Standard">
      <style:paragraph-properties fo:text-align="justify" style:justify-single-word="false"/>
      <style:text-properties style:font-name="Century Gothic" fo:font-size="8pt" fo:language="es" fo:country="ES" fo:font-weight="bold" style:font-size-asian="8pt" style:font-weight-asian="bold" style:font-name-complex="Century Gothic" style:font-size-complex="8pt"/>
    </style:style>
    <style:style style:name="P350" style:family="paragraph" style:parent-style-name="Standard">
      <style:paragraph-properties fo:margin-left="1cm" fo:margin-right="1cm" fo:margin-top="0cm" fo:margin-bottom="0cm" fo:line-height="100%" fo:text-align="justify" style:justify-single-word="false" fo:text-indent="1.251cm" style:auto-text-indent="false"/>
      <style:text-properties style:use-window-font-color="true" style:font-name="Arial1" fo:font-size="10pt" fo:language="es" fo:country="ES" fo:font-weight="bold" style:font-size-asian="10pt" style:font-weight-asian="bold" style:font-name-complex="Arial1" style:font-size-complex="10pt" style:font-weight-complex="bold"/>
    </style:style>
    <style:style style:name="P351" style:family="paragraph" style:parent-style-name="Standard">
      <style:paragraph-properties fo:margin-left="1cm" fo:margin-right="1cm" fo:text-align="justify" style:justify-single-word="false" fo:text-indent="0cm" style:auto-text-indent="false" style:text-autospace="none"/>
      <style:text-properties style:font-name="Arial1" fo:font-size="10pt" style:font-size-asian="10pt" style:font-size-complex="10pt"/>
    </style:style>
    <style:style style:name="P352" style:family="paragraph" style:parent-style-name="Standard">
      <style:paragraph-properties fo:margin-left="1cm" fo:margin-right="1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353" style:family="paragraph" style:parent-style-name="Standard">
      <style:paragraph-properties fo:margin-left="1cm" fo:margin-right="1cm" fo:text-align="center" style:justify-single-word="false" fo:text-indent="0cm" style:auto-text-indent="false"/>
      <style:text-properties style:font-name="Arial1" fo:font-size="10pt" fo:font-style="italic" fo:font-weight="bold" style:font-size-asian="10pt" style:font-style-asian="italic" style:font-weight-asian="bold" style:font-size-complex="10pt" style:font-style-complex="italic" style:font-weight-complex="bold"/>
    </style:style>
    <style:style style:name="P354" style:family="paragraph" style:parent-style-name="Standard">
      <style:paragraph-properties fo:margin-left="1cm" fo:margin-right="1cm" fo:text-align="justify" style:justify-single-word="false" fo:text-indent="0cm" style:auto-text-indent="false"/>
      <style:text-properties style:font-name="Arial1" fo:font-size="10pt" fo:font-style="italic" fo:font-weight="bold" style:font-size-asian="10pt" style:font-style-asian="italic" style:font-weight-asian="bold" style:font-size-complex="10pt" style:font-style-complex="italic" style:font-weight-complex="bold"/>
    </style:style>
    <style:style style:name="P355" style:family="paragraph" style:parent-style-name="Standard">
      <style:paragraph-properties fo:margin-left="1cm" fo:margin-right="1cm" fo:text-align="justify" style:justify-single-word="false" fo:text-indent="0cm" style:auto-text-indent="false"/>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356" style:family="paragraph" style:parent-style-name="Standard">
      <style:paragraph-properties fo:margin-left="1cm" fo:margin-right="1cm" fo:text-align="center" style:justify-single-word="false" fo:text-indent="0cm" style:auto-text-indent="false"/>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357" style:family="paragraph" style:parent-style-name="Standard">
      <style:paragraph-properties fo:margin-left="1cm" fo:margin-right="1cm" fo:text-align="justify" style:justify-single-word="false" fo:text-indent="0cm" style:auto-text-indent="false"/>
      <style:text-properties style:font-name="Arial1" fo:font-size="10pt" fo:font-weight="bold" style:font-size-asian="10pt" style:font-weight-asian="bold" style:font-size-complex="10pt" style:font-weight-complex="bold"/>
    </style:style>
    <style:style style:name="P358" style:family="paragraph" style:parent-style-name="Standard">
      <style:paragraph-properties fo:margin-left="1cm" fo:margin-right="1cm" fo:text-align="center" style:justify-single-word="false" fo:text-indent="0cm" style:auto-text-indent="false" fo:background-color="transparent">
        <style:tab-stops>
          <style:tab-stop style:position="0cm"/>
        </style:tab-stops>
        <style:background-image/>
      </style:paragraph-properties>
      <style:text-properties style:font-name="Arial1" fo:font-size="10pt" fo:font-weight="bold" style:font-size-asian="10pt" style:font-size-complex="10pt"/>
    </style:style>
    <style:style style:name="P359" style:family="paragraph" style:parent-style-name="Standard">
      <style:paragraph-properties fo:margin-left="1cm" fo:margin-right="1cm" fo:text-align="justify" style:justify-single-word="false" fo:text-indent="0cm" style:auto-text-indent="false" fo:background-color="transparent">
        <style:tab-stops>
          <style:tab-stop style:position="0cm"/>
        </style:tab-stops>
        <style:background-image/>
      </style:paragraph-properties>
      <style:text-properties style:font-name="Arial1" fo:font-size="10pt" fo:font-weight="bold" style:font-size-asian="10pt" style:font-size-complex="10pt"/>
    </style:style>
    <style:style style:name="P360" style:family="paragraph" style:parent-style-name="Standard">
      <style:paragraph-properties fo:margin-left="1cm" fo:margin-right="1cm" fo:text-align="justify" style:justify-single-word="false" fo:text-indent="0cm" style:auto-text-indent="false" fo:background-color="transparent">
        <style:tab-stops>
          <style:tab-stop style:position="0cm"/>
        </style:tab-stops>
        <style:background-image/>
      </style:paragraph-properties>
    </style:style>
    <style:style style:name="P361" style:family="paragraph" style:parent-style-name="Text_20_body">
      <style:paragraph-properties fo:margin-left="1cm" fo:margin-right="1cm" fo:margin-top="0cm" fo:margin-bottom="0cm" style:line-height-at-least="0.353cm" fo:text-align="justify" style:justify-single-word="false" fo:text-indent="0cm" style:auto-text-indent="false" fo:background-color="#ffffff">
        <style:background-image/>
      </style:paragraph-properties>
      <style:text-properties style:font-name="Arial1" fo:font-size="10pt" fo:font-weight="bold" style:font-size-asian="10pt" style:font-weight-asian="bold" style:font-size-complex="10pt"/>
    </style:style>
    <style:style style:name="P362"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0.291cm" style:auto-text-indent="false" style:page-number="auto" style:writing-mode="lr-tb"/>
      <style:text-properties fo:hyphenate="false" fo:hyphenation-remain-char-count="2" fo:hyphenation-push-char-count="2"/>
    </style:style>
    <style:style style:name="P363" style:family="paragraph" style:parent-style-name="Standard">
      <style:paragraph-properties fo:margin-left="0cm" fo:margin-right="0cm" fo:margin-top="0cm" fo:margin-bottom="0cm" fo:line-height="100%" fo:text-align="justify" style:justify-single-word="false" fo:orphans="2" fo:widows="2" fo:hyphenation-ladder-count="no-limit" fo:text-indent="0.291cm" style:auto-text-indent="false" style:writing-mode="lr-tb"/>
      <style:text-properties fo:hyphenate="false" fo:hyphenation-remain-char-count="2" fo:hyphenation-push-char-count="2"/>
    </style:style>
    <style:style style:name="P364" style:family="paragraph" style:parent-style-name="Standard" style:master-page-name="">
      <style:paragraph-properties fo:margin-left="0cm" fo:margin-right="1.199cm" fo:text-align="justify" style:justify-single-word="false" fo:orphans="2" fo:widows="2" fo:hyphenation-ladder-count="no-limit" fo:text-indent="0cm" style:auto-text-indent="false" style:page-number="auto" style:writing-mode="lr-tb"/>
      <style:text-properties fo:hyphenate="false" fo:hyphenation-remain-char-count="2" fo:hyphenation-push-char-count="2"/>
    </style:style>
    <style:style style:name="P365" style:family="paragraph" style:parent-style-name="Standard">
      <style:paragraph-properties fo:margin-left="1.3cm" fo:margin-right="0cm" fo:text-align="justify" style:justify-single-word="false" fo:orphans="2" fo:widows="2" fo:hyphenation-ladder-count="no-limit" fo:text-indent="0cm" style:auto-text-indent="false" style:writing-mode="lr-tb"/>
      <style:text-properties fo:hyphenate="false" fo:hyphenation-remain-char-count="2" fo:hyphenation-push-char-count="2"/>
    </style:style>
    <style:style style:name="P366"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language="es" fo:country="ES" fo:font-style="italic" style:font-size-asian="10pt" style:font-style-asian="italic" style:font-size-complex="10pt" style:font-style-complex="italic"/>
    </style:style>
    <style:style style:name="P367"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font-weight="bold" style:font-size-asian="10pt" style:font-weight-asian="bold" style:font-name-complex="Arial1" style:font-size-complex="10pt" style:font-weight-complex="bold"/>
    </style:style>
    <style:style style:name="P368" style:family="paragraph" style:parent-style-name="Standard">
      <style:paragraph-properties fo:margin-left="0cm" fo:margin-right="0cm" fo:text-align="justify" style:justify-single-word="false" fo:text-indent="1.249cm" style:auto-text-indent="false"/>
      <style:text-properties style:font-name="Arial1" fo:font-size="10pt" style:font-size-asian="10pt" style:font-size-complex="10pt"/>
    </style:style>
    <style:style style:name="P369" style:family="paragraph" style:parent-style-name="Standard">
      <style:paragraph-properties fo:margin-left="0cm" fo:margin-right="0cm" fo:margin-top="0cm" fo:margin-bottom="0.199cm" fo:text-align="justify" style:justify-single-word="false" fo:hyphenation-ladder-count="no-limit" fo:text-indent="1.249cm" style:auto-text-indent="false">
        <style:tab-stops>
          <style:tab-stop style:position="-1.27cm"/>
        </style:tab-stops>
      </style:paragraph-properties>
      <style:text-properties style:use-window-font-color="true" style:font-name="Arial1" fo:font-size="10pt" fo:font-weight="normal" fo:background-color="transparent" style:font-size-asian="10pt" style:font-weight-asian="normal" style:font-size-complex="10pt" style:font-weight-complex="normal" fo:hyphenate="false" fo:hyphenation-remain-char-count="2" fo:hyphenation-push-char-count="2"/>
    </style:style>
    <style:style style:name="P370" style:family="paragraph" style:parent-style-name="Standard_20__28_user_29_">
      <style:paragraph-properties fo:text-align="justify" style:justify-single-word="false">
        <style:tab-stops>
          <style:tab-stop style:position="1.251cm"/>
        </style:tab-stops>
      </style:paragraph-properties>
      <style:text-properties style:use-window-font-color="true" style:font-name="Arial1" fo:font-size="10pt" fo:font-style="italic" style:font-size-asian="10pt" style:font-style-asian="italic" style:font-name-complex="Arial1" style:font-size-complex="10pt" style:font-style-complex="italic"/>
    </style:style>
    <style:style style:name="P371" style:family="paragraph" style:parent-style-name="Standard_20__28_user_29_">
      <style:paragraph-properties fo:text-align="center" style:justify-single-word="false">
        <style:tab-stops>
          <style:tab-stop style:position="1.251cm"/>
        </style:tab-stops>
      </style:paragraph-properties>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372" style:family="paragraph" style:parent-style-name="Standard_20__28_user_29_">
      <style:paragraph-properties fo:text-align="justify" style:justify-single-word="false"/>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373" style:family="paragraph" style:parent-style-name="Standard_20__28_user_29_">
      <style:paragraph-properties>
        <style:tab-stops>
          <style:tab-stop style:position="1.251cm"/>
        </style:tab-stops>
      </style:paragraph-properties>
    </style:style>
    <style:style style:name="P374" style:family="paragraph" style:parent-style-name="Standard">
      <style:paragraph-properties fo:text-align="justify" style:justify-single-word="false"/>
      <style:text-properties style:font-name="Arial1" fo:font-size="10pt"/>
    </style:style>
    <style:style style:name="P375"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376" style:family="paragraph" style:parent-style-name="Standard" style:list-style-name="L14">
      <style:paragraph-properties fo:text-align="justify" style:justify-single-word="false"/>
    </style:style>
    <style:style style:name="P377" style:family="paragraph" style:parent-style-name="Standard" style:list-style-name="L14" style:master-page-name="">
      <style:paragraph-properties fo:text-align="justify" style:justify-single-word="false" fo:orphans="2" fo:widows="2" fo:hyphenation-ladder-count="no-limit" style:page-number="auto" style:writing-mode="lr-tb"/>
      <style:text-properties fo:hyphenate="false" fo:hyphenation-remain-char-count="2" fo:hyphenation-push-char-count="2"/>
    </style:style>
    <style:style style:name="P378" style:family="paragraph" style:parent-style-name="Standard">
      <style:paragraph-properties fo:margin-top="0cm" fo:margin-bottom="0cm" fo:line-height="100%" fo:text-align="justify" style:justify-single-word="false" fo:orphans="2" fo:widows="2"/>
      <style:text-properties fo:color="#000000" style:font-name="Arial6" fo:font-size="10pt" fo:font-weight="normal"/>
    </style:style>
    <style:style style:name="P379" style:family="paragraph" style:parent-style-name="Heading_20_5">
      <style:paragraph-properties fo:text-align="center" style:justify-single-word="false"/>
      <style:text-properties fo:color="#000000" style:font-name="Arial6" fo:font-size="10pt" fo:font-weight="bold"/>
    </style:style>
    <style:style style:name="P380"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style:font-size-complex="9pt" fo:hyphenate="false" fo:hyphenation-remain-char-count="0" fo:hyphenation-push-char-count="0"/>
    </style:style>
    <style:style style:name="P381" style:family="paragraph" style:parent-style-name="Heading_20_2">
      <style:paragraph-properties fo:margin-left="1.244cm" fo:margin-right="1.244cm" fo:margin-top="0cm" fo:margin-bottom="0.499cm" fo:text-align="justify" style:justify-single-word="false" fo:text-indent="0cm" style:auto-text-indent="false"/>
      <style:text-properties style:font-name="Arial3" fo:font-size="8pt" fo:font-style="italic"/>
    </style:style>
    <style:style style:name="P382" style:family="paragraph" style:parent-style-name="Heading_20_2">
      <style:paragraph-properties fo:margin-left="1.244cm" fo:margin-right="1.244cm" fo:margin-top="0cm" fo:margin-bottom="0.499cm" fo:text-align="start" style:justify-single-word="false" fo:text-indent="0cm" style:auto-text-indent="false"/>
      <style:text-properties style:font-name="Arial3" fo:font-size="8pt" fo:font-style="italic"/>
    </style:style>
    <style:style style:name="P383" style:family="paragraph" style:parent-style-name="Heading_20_2" style:list-style-name="L3">
      <style:paragraph-properties fo:margin-left="0cm" fo:margin-right="1.244cm" fo:margin-top="0cm" fo:margin-bottom="0.499cm" fo:text-indent="0cm" style:auto-text-indent="false"/>
      <style:text-properties style:font-name="Arial3" fo:font-size="8pt" fo:font-style="italic"/>
    </style:style>
    <style:style style:name="P384" style:family="paragraph" style:parent-style-name="Heading_20_2" style:list-style-name="L4">
      <style:paragraph-properties fo:margin-left="0cm" fo:margin-right="1.244cm" fo:margin-top="0cm" fo:margin-bottom="0.499cm" fo:text-indent="0cm" style:auto-text-indent="false"/>
      <style:text-properties fo:font-variant="normal" fo:text-transform="none" style:font-name="Arial3" fo:font-size="10pt" fo:font-style="normal"/>
    </style:style>
    <style:style style:name="P385" style:family="paragraph" style:parent-style-name="Heading_20_2">
      <style:paragraph-properties fo:margin-top="0cm" fo:margin-bottom="0.499cm" fo:text-align="justify" style:justify-single-word="false"/>
      <style:text-properties style:font-name="Arial6" fo:font-size="9pt" fo:language="es" fo:country="ES" fo:font-style="italic"/>
    </style:style>
    <style:style style:name="P386" style:family="paragraph" style:parent-style-name="Heading_20_1">
      <style:paragraph-properties fo:margin-top="0cm" fo:margin-bottom="0.499cm"/>
      <style:text-properties style:font-name="Arial6" fo:font-size="10pt" fo:font-style="italic"/>
    </style:style>
    <style:style style:name="P387" style:family="paragraph" style:parent-style-name="Heading_20_1">
      <style:paragraph-properties fo:margin-top="0cm" fo:margin-bottom="0.499cm" fo:text-align="justify" style:justify-single-word="false"/>
      <style:text-properties style:font-name="Arial6" fo:font-size="10pt" fo:font-style="italic"/>
    </style:style>
    <style:style style:name="P388"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389" style:family="paragraph" style:parent-style-name="Text_20_body" style:list-style-name="L1">
      <style:paragraph-properties fo:text-align="justify" style:justify-single-word="false"/>
      <style:text-properties fo:color="#000000" style:font-name="Arial6" fo:font-size="10pt" fo:font-style="italic"/>
    </style:style>
    <style:style style:name="P390" style:family="paragraph" style:parent-style-name="Text_20_body">
      <style:paragraph-properties fo:text-align="justify" style:justify-single-word="false"/>
      <style:text-properties fo:color="#000000" style:font-name="Arial6" fo:font-size="10pt" fo:language="es" fo:country="ES"/>
    </style:style>
    <style:style style:name="P391" style:family="paragraph" style:parent-style-name="Text_20_body" style:list-style-name="L5">
      <style:paragraph-properties fo:text-align="justify" style:justify-single-word="false"/>
      <style:text-properties fo:color="#000000" style:font-name="Arial6" fo:font-size="10pt" fo:language="es" fo:country="ES"/>
    </style:style>
    <style:style style:name="P392" style:family="paragraph" style:parent-style-name="Text_20_body" style:list-style-name="L20">
      <style:paragraph-properties fo:text-align="justify" style:justify-single-word="false"/>
      <style:text-properties fo:color="#000000" style:font-name="Arial6" fo:font-size="10pt" fo:language="es" fo:country="ES"/>
    </style:style>
    <style:style style:name="P393" style:family="paragraph" style:parent-style-name="Text_20_body" style:list-style-name="L6">
      <style:paragraph-properties fo:text-align="justify" style:justify-single-word="false"/>
      <style:text-properties fo:color="#000000" style:font-name="Arial6" fo:font-size="10pt"/>
    </style:style>
    <style:style style:name="P394" style:family="paragraph" style:parent-style-name="Text_20_body" style:list-style-name="L16">
      <style:paragraph-properties fo:text-align="justify" style:justify-single-word="false"/>
      <style:text-properties fo:color="#000000" style:font-name="Arial6" fo:font-size="10pt"/>
    </style:style>
    <style:style style:name="P395" style:family="paragraph" style:parent-style-name="Text_20_body" style:list-style-name="L17">
      <style:paragraph-properties fo:text-align="justify" style:justify-single-word="false"/>
      <style:text-properties fo:color="#000000" style:font-name="Arial6" fo:font-size="10pt"/>
    </style:style>
    <style:style style:name="P396" style:family="paragraph" style:parent-style-name="Text_20_body" style:list-style-name="L18">
      <style:paragraph-properties fo:text-align="justify" style:justify-single-word="false"/>
      <style:text-properties fo:color="#000000" style:font-name="Arial6" fo:font-size="10pt"/>
    </style:style>
    <style:style style:name="P397" style:family="paragraph" style:parent-style-name="Text_20_body" style:list-style-name="L19">
      <style:paragraph-properties fo:text-align="justify" style:justify-single-word="false"/>
      <style:text-properties fo:color="#000000" style:font-name="Arial6" fo:font-size="10pt"/>
    </style:style>
    <style:style style:name="P398" style:family="paragraph" style:parent-style-name="Text_20_body">
      <style:paragraph-properties fo:text-align="justify" style:justify-single-word="false"/>
      <style:text-properties fo:color="#000000" style:font-name="Arial3" fo:font-size="10pt" fo:font-weight="bold"/>
    </style:style>
    <style:style style:name="P399" style:family="paragraph" style:parent-style-name="Text_20_body">
      <style:paragraph-properties fo:text-align="justify" style:justify-single-word="false"/>
      <style:text-properties fo:color="#000000" style:font-name="Arial3" fo:font-size="10pt"/>
    </style:style>
    <style:style style:name="P400" style:family="paragraph" style:parent-style-name="Text_20_body" style:list-style-name="L6">
      <style:paragraph-properties fo:text-align="justify" style:justify-single-word="false"/>
      <style:text-properties style:font-name="Arial4" fo:font-size="10pt"/>
    </style:style>
    <style:style style:name="P401" style:family="paragraph" style:parent-style-name="Text_20_body" style:list-style-name="L17">
      <style:paragraph-properties fo:text-align="justify" style:justify-single-word="false"/>
      <style:text-properties style:font-name="Arial4" fo:font-size="10pt"/>
    </style:style>
    <style:style style:name="P402" style:family="paragraph" style:parent-style-name="Text_20_body" style:list-style-name="L10">
      <style:paragraph-properties fo:text-align="justify" style:justify-single-word="false"/>
      <style:text-properties style:font-name="Arial3" fo:font-size="10pt"/>
    </style:style>
    <style:style style:name="P403" style:family="paragraph" style:parent-style-name="Text_20_body" style:list-style-name="L11">
      <style:paragraph-properties fo:text-align="justify" style:justify-single-word="false"/>
      <style:text-properties style:font-name="Arial3" fo:font-size="10pt" fo:font-style="italic" fo:font-weight="normal"/>
    </style:style>
    <style:style style:name="P404" style:family="paragraph" style:parent-style-name="Text_20_body" style:list-style-name="L10">
      <style:paragraph-properties fo:text-align="justify" style:justify-single-word="false"/>
      <style:text-properties fo:font-variant="normal" fo:text-transform="none" style:font-name="Arial3" fo:font-size="10pt" fo:letter-spacing="-0.007cm" fo:language="es" fo:country="ES" fo:font-style="normal" fo:font-weight="normal"/>
    </style:style>
    <style:style style:name="P405" style:family="paragraph" style:parent-style-name="Text_20_body" style:list-style-name="L11">
      <style:paragraph-properties fo:text-align="justify" style:justify-single-word="false"/>
      <style:text-properties fo:font-variant="normal" fo:text-transform="none" style:font-name="Arial3" fo:font-size="10pt" fo:letter-spacing="-0.007cm" fo:language="es" fo:country="ES" fo:font-style="italic" fo:font-weight="normal"/>
    </style:style>
    <style:style style:name="P406" style:family="paragraph" style:parent-style-name="Text_20_body" style:list-style-name="L12">
      <style:paragraph-properties fo:text-align="justify" style:justify-single-word="false"/>
      <style:text-properties fo:font-variant="normal" fo:text-transform="none" style:font-name="Arial3" fo:font-size="10pt" fo:font-style="normal" fo:font-weight="normal"/>
    </style:style>
    <style:style style:name="P407" style:family="paragraph" style:parent-style-name="Text_20_body" style:list-style-name="L12">
      <style:paragraph-properties fo:text-align="justify" style:justify-single-word="false"/>
      <style:text-properties fo:font-variant="normal" fo:text-transform="none" fo:color="#000000" style:font-name="Arial3" fo:font-size="10pt" fo:letter-spacing="-0.007cm" fo:language="es" fo:country="ES" fo:font-style="normal" fo:font-weight="normal"/>
    </style:style>
    <style:style style:name="P408" style:family="paragraph" style:parent-style-name="Text_20_body" style:list-style-name="L13">
      <style:paragraph-properties fo:text-align="justify" style:justify-single-word="false"/>
      <style:text-properties style:font-name="Arial6" fo:font-size="10pt" fo:font-style="italic"/>
    </style:style>
    <style:style style:name="P409" style:family="paragraph" style:parent-style-name="Text_20_body" style:list-style-name="L15">
      <style:paragraph-properties fo:text-align="justify" style:justify-single-word="false"/>
      <style:text-properties style:font-name="Arial6" fo:font-size="10pt" fo:font-style="italic"/>
    </style:style>
    <style:style style:name="P410" style:family="paragraph" style:parent-style-name="Text_20_body">
      <style:text-properties style:font-name="Arial1" fo:font-size="10pt" style:font-size-asian="10pt" style:font-size-complex="10pt"/>
    </style:style>
    <style:style style:name="P411" style:family="paragraph" style:parent-style-name="Text_20_body" style:list-style-name="L2">
      <style:paragraph-properties fo:margin-left="0cm" fo:margin-right="1.244cm" fo:text-align="justify" style:justify-single-word="false" fo:text-indent="0cm" style:auto-text-indent="false"/>
      <style:text-properties style:font-name="Arial3" fo:font-size="8pt" fo:font-style="italic"/>
    </style:style>
    <style:style style:name="P412" style:family="paragraph" style:parent-style-name="Text_20_body" style:list-style-name="L7">
      <style:paragraph-properties fo:margin-top="0cm" fo:margin-bottom="0.291cm" fo:text-align="justify" style:justify-single-word="false"/>
      <style:text-properties style:font-name="Arial3" fo:font-size="10pt" fo:letter-spacing="-0.007cm"/>
    </style:style>
    <style:style style:name="P413" style:family="paragraph" style:parent-style-name="Text_20_body" style:list-style-name="L8">
      <style:paragraph-properties fo:margin-top="0cm" fo:margin-bottom="0.291cm" fo:text-align="justify" style:justify-single-word="false"/>
      <style:text-properties style:font-name="Arial3" fo:font-size="10pt" fo:letter-spacing="-0.007cm"/>
    </style:style>
    <style:style style:name="P414" style:family="paragraph" style:parent-style-name="Text_20_body" style:list-style-name="L9">
      <style:paragraph-properties fo:margin-top="0cm" fo:margin-bottom="0.291cm" fo:text-align="justify" style:justify-single-word="false"/>
      <style:text-properties style:font-name="Arial3" fo:font-size="10pt" fo:letter-spacing="-0.007cm"/>
    </style:style>
    <style:style style:name="T1" style:family="text">
      <style:text-properties fo:font-size="8pt" fo:font-weight="bold" style:font-size-asian="8pt" style:font-weight-asian="bold" style:font-size-complex="8pt" style:font-weight-complex="bold"/>
    </style:style>
    <style:style style:name="T2" style:family="text">
      <style:text-properties fo:font-size="8pt" fo:font-weight="bold" fo:background-color="transparent"/>
    </style:style>
    <style:style style:name="T3" style:family="text">
      <style:text-properties fo:font-size="8pt" style:font-size-asian="8pt" style:font-size-complex="8pt"/>
    </style:style>
    <style:style style:name="T4" style:family="text">
      <style:text-properties fo:font-size="9pt" fo:font-style="italic" style:font-size-asian="9pt" style:font-style-asian="italic" style:font-name-complex="Times New Roman" style:font-size-complex="9pt" style:font-style-complex="italic" style:font-weight-complex="bold"/>
    </style:style>
    <style:style style:name="T5" style:family="text">
      <style:text-properties fo:font-size="9pt" style:font-size-asian="9pt"/>
    </style:style>
    <style:style style:name="T6" style:family="text">
      <style:text-properties fo:font-weight="bold"/>
    </style:style>
    <style:style style:name="T7" style:family="text">
      <style:text-properties fo:font-weight="bold" fo:background-color="transparent"/>
    </style:style>
    <style:style style:name="T8" style:family="text">
      <style:text-properties fo:font-weight="bold" fo:background-color="#ffffff"/>
    </style:style>
    <style:style style:name="T9" style:family="text">
      <style:text-properties fo:font-weight="bold" style:font-weight-asian="bold" style:font-weight-complex="bold"/>
    </style:style>
    <style:style style:name="T10" style:family="text">
      <style:text-properties style:font-name="Arial4" fo:font-size="10pt"/>
    </style:style>
    <style:style style:name="T11" style:family="text">
      <style:text-properties style:font-name="Arial4" fo:font-size="10pt" style:text-underline-style="solid" style:text-underline-width="auto" style:text-underline-color="font-color"/>
    </style:style>
    <style:style style:name="T12" style:family="text">
      <style:text-properties style:font-name="Arial4" fo:font-size="10pt" style:text-underline-style="none"/>
    </style:style>
    <style:style style:name="T13" style:family="text">
      <style:text-properties style:font-name="Arial3" fo:font-weight="bold"/>
    </style:style>
    <style:style style:name="T14" style:family="text">
      <style:text-properties style:font-name="Arial3" fo:font-size="10pt"/>
    </style:style>
    <style:style style:name="T15" style:family="text">
      <style:text-properties style:font-name="Arial3" fo:language="es" fo:country="ES" fo:font-style="italic" fo:font-weight="bold"/>
    </style:style>
    <style:style style:name="T16" style:family="text">
      <style:text-properties style:font-name="Arial3" fo:font-style="italic" fo:font-weight="bold"/>
    </style:style>
    <style:style style:name="T17" style:family="text">
      <style:text-properties style:font-name="Arial3" fo:font-style="italic" fo:font-weight="normal"/>
    </style:style>
    <style:style style:name="T18" style:family="text">
      <style:text-properties fo:color="#000000"/>
    </style:style>
    <style:style style:name="T19" style:family="text">
      <style:text-properties fo:color="#000000" fo:font-weight="bold"/>
    </style:style>
    <style:style style:name="T20" style:family="text">
      <style:text-properties fo:color="#000000" fo:font-weight="bold" fo:background-color="transparent"/>
    </style:style>
    <style:style style:name="T21" style:family="text">
      <style:text-properties fo:color="#000000" style:font-name="Arial4" fo:font-size="10pt"/>
    </style:style>
    <style:style style:name="T22" style:family="text">
      <style:text-properties fo:color="#000000" style:font-name="Arial4" fo:font-size="10pt" style:text-underline-style="solid" style:text-underline-width="auto" style:text-underline-color="font-color"/>
    </style:style>
    <style:style style:name="T23" style:family="text">
      <style:text-properties fo:color="#000000" style:font-name="Arial6"/>
    </style:style>
    <style:style style:name="T24" style:family="text">
      <style:text-properties fo:color="#000000" style:font-name="Arial6" fo:font-weight="bold"/>
    </style:style>
    <style:style style:name="T25" style:family="text">
      <style:text-properties fo:color="#000000" style:font-name="Arial6" fo:font-size="10pt"/>
    </style:style>
    <style:style style:name="T26" style:family="text">
      <style:text-properties fo:color="#000000" style:font-name="Arial6" fo:font-size="10pt" fo:font-weight="bold"/>
    </style:style>
    <style:style style:name="T27" style:family="text">
      <style:text-properties fo:color="#000000" style:font-name="Arial6" fo:font-size="10pt" style:text-underline-style="solid" style:text-underline-width="auto" style:text-underline-color="font-color"/>
    </style:style>
    <style:style style:name="T28" style:family="text">
      <style:text-properties fo:color="#000000" style:font-name="Arial6" fo:font-size="10pt" style:text-underline-style="solid" style:text-underline-width="auto" style:text-underline-color="font-color" fo:font-weight="bold"/>
    </style:style>
    <style:style style:name="T29" style:family="text">
      <style:text-properties fo:color="#000000" style:font-name="Arial6" fo:font-size="10pt" fo:font-style="italic"/>
    </style:style>
    <style:style style:name="T30" style:family="text">
      <style:text-properties fo:color="#000000" style:font-name="Arial6" fo:font-size="10pt" fo:font-style="italic" fo:font-weight="bold"/>
    </style:style>
    <style:style style:name="T31" style:family="text">
      <style:text-properties fo:color="#000000" style:font-name="Arial6" fo:font-size="9pt" fo:language="es" fo:country="ES" fo:font-style="italic" fo:font-weight="normal"/>
    </style:style>
    <style:style style:name="T32" style:family="text">
      <style:text-properties fo:color="#000000" style:font-name="Arial6" fo:font-size="9pt" fo:language="es" fo:country="ES" fo:font-style="italic" fo:font-weight="normal" fo:background-color="transparent"/>
    </style:style>
    <style:style style:name="T33" style:family="text">
      <style:text-properties fo:color="#000000" style:font-name="Arial6" fo:font-size="9pt" fo:font-weight="bold" fo:background-color="transparent"/>
    </style:style>
    <style:style style:name="T34" style:family="text">
      <style:text-properties fo:color="#000000" style:font-name="Arial6" fo:font-style="italic"/>
    </style:style>
    <style:style style:name="T35" style:family="text">
      <style:text-properties fo:color="#000000" style:font-name="Arial6" fo:font-style="italic" fo:font-weight="bold"/>
    </style:style>
    <style:style style:name="T36" style:family="text">
      <style:text-properties fo:color="#000000" style:font-name="Arial6" fo:font-style="italic" style:text-underline-style="solid" style:text-underline-width="auto" style:text-underline-color="font-color"/>
    </style:style>
    <style:style style:name="T37" style:family="text">
      <style:text-properties fo:color="#000000" style:font-name="Arial6" fo:font-style="italic" style:text-underline-style="solid" style:text-underline-width="auto" style:text-underline-color="font-color" fo:font-weight="bold"/>
    </style:style>
    <style:style style:name="T38" style:family="text">
      <style:text-properties fo:color="#000000" style:font-name="Arial6" style:text-underline-style="solid" style:text-underline-width="auto" style:text-underline-color="font-color" fo:font-weight="bold"/>
    </style:style>
    <style:style style:name="T39" style:family="text">
      <style:text-properties fo:color="#000000" style:font-name="Tahoma1"/>
    </style:style>
    <style:style style:name="T40" style:family="text">
      <style:text-properties fo:color="#000000" fo:font-style="italic"/>
    </style:style>
    <style:style style:name="T41" style:family="text">
      <style:text-properties fo:color="#000000" fo:font-style="italic" fo:font-weight="bold"/>
    </style:style>
    <style:style style:name="T42" style:family="text">
      <style:text-properties fo:color="#000000" fo:font-style="italic" fo:font-weight="normal"/>
    </style:style>
    <style:style style:name="T43" style:family="text">
      <style:text-properties fo:color="#000000" fo:font-style="italic" style:language-asian="ar" style:country-asian="SA" style:font-style-asian="italic" style:font-weight-asian="bold" style:font-name-complex="Arial1" style:language-complex="ar" style:country-complex="SA" style:font-style-complex="italic" style:font-weight-complex="bold" loext:opacity="100%"/>
    </style:style>
    <style:style style:name="T44" style:family="text">
      <style:text-properties fo:color="#000000" fo:language="es" fo:country="ES" fo:font-weight="bold"/>
    </style:style>
    <style:style style:name="T45" style:family="text">
      <style:text-properties fo:color="#000000" fo:language="es" fo:country="ES" fo:font-weight="bold" fo:background-color="transparent"/>
    </style:style>
    <style:style style:name="T46" style:family="text">
      <style:text-properties fo:color="#000000" fo:language="es" fo:country="ES" fo:font-style="italic"/>
    </style:style>
    <style:style style:name="T47" style:family="text">
      <style:text-properties fo:color="#000000" fo:language="es" fo:country="ES" fo:font-style="italic" fo:font-weight="normal"/>
    </style:style>
    <style:style style:name="T48" style:family="text">
      <style:text-properties fo:color="#000000" fo:language="es" fo:country="ES" fo:font-style="italic" fo:font-weight="bold"/>
    </style:style>
    <style:style style:name="T49" style:family="text">
      <style:text-properties fo:color="#000000" fo:language="es" fo:country="ES" fo:font-weight="normal"/>
    </style:style>
    <style:style style:name="T50" style:family="text">
      <style:text-properties fo:color="#000000" fo:language="es" fo:country="ES" fo:font-weight="normal" fo:background-color="transparent"/>
    </style:style>
    <style:style style:name="T51" style:family="text">
      <style:text-properties fo:color="#000000" fo:language="es" fo:country="ES" fo:background-color="transparent"/>
    </style:style>
    <style:style style:name="T52" style:family="text">
      <style:text-properties fo:color="#000000" style:font-name="Arial3" fo:language="es" fo:country="ES" fo:font-style="italic" fo:font-weight="normal"/>
    </style:style>
    <style:style style:name="T53" style:family="text">
      <style:text-properties fo:color="#000000" style:font-name="Arial3" fo:font-size="10pt" fo:font-weight="bold"/>
    </style:style>
    <style:style style:name="T54" style:family="text">
      <style:text-properties fo:color="#000000" style:font-name="Arial3" fo:font-size="10pt" style:text-underline-style="solid" style:text-underline-width="auto" style:text-underline-color="font-color" fo:font-weight="bold"/>
    </style:style>
    <style:style style:name="T55" style:family="text">
      <style:text-properties fo:color="#000000" style:font-name="Arial3" fo:font-size="8pt" fo:language="es" fo:country="ES" fo:font-style="italic" fo:font-weight="normal"/>
    </style:style>
    <style:style style:name="T56" style:family="text">
      <style:text-properties fo:color="#000000" style:font-name="Arial3" fo:letter-spacing="-0.007cm" fo:language="es" fo:country="ES"/>
    </style:style>
    <style:style style:name="T57" style:family="text">
      <style:text-properties fo:color="#000000" style:font-name="Arial3" fo:letter-spacing="-0.007cm" fo:language="es" fo:country="ES" fo:font-weight="bold"/>
    </style:style>
    <style:style style:name="T58" style:family="text">
      <style:text-properties fo:color="#000000" style:font-name="Arial3" fo:letter-spacing="-0.007cm" fo:language="es" fo:country="ES" fo:font-weight="normal"/>
    </style:style>
    <style:style style:name="T59" style:family="text">
      <style:text-properties fo:color="#000000" style:font-name="Arial3" fo:letter-spacing="-0.007cm" fo:language="es" fo:country="ES" fo:font-style="italic" fo:font-weight="bold"/>
    </style:style>
    <style:style style:name="T60" style:family="text">
      <style:text-properties fo:color="#000000" style:font-name="Arial3" fo:letter-spacing="-0.007cm" fo:language="es" fo:country="ES" fo:font-style="italic" fo:font-weight="normal"/>
    </style:style>
    <style:style style:name="T61" style:family="text">
      <style:text-properties fo:color="#000000" style:font-name="Arial3" fo:letter-spacing="-0.007cm" fo:language="es" fo:country="ES" fo:font-style="italic" style:text-underline-style="solid" style:text-underline-width="auto" style:text-underline-color="font-color" fo:font-weight="bold"/>
    </style:style>
    <style:style style:name="T62" style:family="text">
      <style:text-properties fo:color="#000000" style:font-name="Arial3" fo:font-style="italic"/>
    </style:style>
    <style:style style:name="T63" style:family="text">
      <style:text-properties fo:color="#000000" style:font-name="Arial3" fo:font-style="italic" fo:font-weight="bold"/>
    </style:style>
    <style:style style:name="T64" style:family="text">
      <style:text-properties fo:color="#000000" style:font-name="Arial3" fo:font-style="italic" fo:font-weight="normal"/>
    </style:style>
    <style:style style:name="T65" style:family="text">
      <style:text-properties fo:color="#000000" style:font-name="Arial3" fo:letter-spacing="-0.004cm" fo:language="es" fo:country="ES" fo:font-style="italic" fo:font-weight="normal"/>
    </style:style>
    <style:style style:name="T66" style:family="text">
      <style:text-properties fo:color="#000000" style:text-line-through-style="none" fo:language="es" fo:country="ES" style:text-underline-style="none" fo:font-weight="normal" style:text-blinking="false"/>
    </style:style>
    <style:style style:name="T67" style:family="text">
      <style:text-properties fo:color="#000000" style:text-line-through-style="none" fo:language="es" fo:country="ES" style:text-underline-style="none" fo:font-weight="normal" style:text-blinking="false" fo:background-color="transparent"/>
    </style:style>
    <style:style style:name="T68" style:family="text">
      <style:text-properties fo:color="#000000" style:text-line-through-style="none" fo:language="es" fo:country="ES" style:text-underline-style="none" style:text-blinking="false" fo:background-color="transparent"/>
    </style:style>
    <style:style style:name="T69" style:family="text">
      <style:text-properties fo:color="#000000" style:text-line-through-style="none" fo:language="es" fo:country="ES" style:text-underline-style="none" fo:font-weight="bold" style:text-blinking="false" fo:background-color="transparent"/>
    </style:style>
    <style:style style:name="T70" style:family="text">
      <style:text-properties fo:color="#000000" style:text-line-through-style="none" style:font-name="Arial6" fo:font-size="9pt" fo:language="es" fo:country="ES" fo:font-style="italic" style:text-underline-style="none" fo:font-weight="normal" style:text-blinking="false" fo:background-color="transparent"/>
    </style:style>
    <style:style style:name="T71" style:family="text">
      <style:text-properties fo:color="#000000" style:text-line-through-style="none" style:font-name="Arial6" fo:font-size="9pt" style:text-underline-style="none" style:text-blinking="false"/>
    </style:style>
    <style:style style:name="T72" style:family="text">
      <style:text-properties fo:color="#000000" style:text-line-through-style="none" style:text-underline-style="none" style:text-blinking="false" fo:background-color="transparent"/>
    </style:style>
    <style:style style:name="T73" style:family="text">
      <style:text-properties fo:color="#000000" style:text-line-through-style="none" style:text-underline-style="none" fo:font-weight="bold" style:text-blinking="false" fo:background-color="transparent"/>
    </style:style>
    <style:style style:name="T74" style:family="text">
      <style:text-properties fo:color="#000000" style:text-line-through-style="none" fo:font-style="italic" style:text-underline-style="none" style:text-blinking="false" fo:background-color="transparent"/>
    </style:style>
    <style:style style:name="T75" style:family="text">
      <style:text-properties fo:color="#000000" fo:background-color="transparent"/>
    </style:style>
    <style:style style:name="T76" style:family="text">
      <style:text-properties fo:color="#000000" fo:font-size="8pt" fo:language="es" fo:country="ES" fo:font-weight="bold" fo:background-color="transparent"/>
    </style:style>
    <style:style style:name="T77" style:family="text">
      <style:text-properties fo:color="#000000" style:font-name="Arial7"/>
    </style:style>
    <style:style style:name="T78" style:family="text">
      <style:text-properties fo:color="#000000" style:font-name="Arial7" fo:font-weight="bold"/>
    </style:style>
    <style:style style:name="T79" style:family="text">
      <style:text-properties fo:color="#000000" style:text-underline-style="solid" style:text-underline-width="auto" style:text-underline-color="font-color"/>
    </style:style>
    <style:style style:name="T80" style:family="text">
      <style:text-properties fo:color="#000000" style:text-underline-style="solid" style:text-underline-width="auto" style:text-underline-color="font-color" fo:font-weight="bold"/>
    </style:style>
    <style:style style:name="T81" style:family="text">
      <style:text-properties fo:color="#000000" fo:letter-spacing="-0.007cm"/>
    </style:style>
    <style:style style:name="T82" style:family="text">
      <style:text-properties fo:color="#000000" fo:letter-spacing="-0.007cm" fo:language="es" fo:country="ES" fo:font-weight="bold"/>
    </style:style>
    <style:style style:name="T83" style:family="text">
      <style:text-properties fo:color="#000000" fo:letter-spacing="-0.007cm" fo:language="es" fo:country="ES" fo:font-weight="normal"/>
    </style:style>
    <style:style style:name="T84" style:family="text">
      <style:text-properties fo:color="#000000" fo:letter-spacing="-0.007cm" fo:font-weight="bold"/>
    </style:style>
    <style:style style:name="T85" style:family="text">
      <style:text-properties fo:color="#000000" fo:letter-spacing="-0.007cm" fo:font-weight="normal"/>
    </style:style>
    <style:style style:name="T86" style:family="text">
      <style:text-properties fo:color="#000000" fo:letter-spacing="-0.007cm" style:text-underline-style="solid" style:text-underline-width="auto" style:text-underline-color="font-color"/>
    </style:style>
    <style:style style:name="T87" style:family="text">
      <style:text-properties fo:color="#000000" fo:letter-spacing="-0.004cm"/>
    </style:style>
    <style:style style:name="T88" style:family="text">
      <style:text-properties fo:color="#000000" fo:letter-spacing="-0.004cm" fo:language="es" fo:country="ES" fo:font-weight="normal"/>
    </style:style>
    <style:style style:name="T89" style:family="text">
      <style:text-properties fo:color="#000000" fo:letter-spacing="-0.004cm" fo:language="es" fo:country="ES" fo:font-weight="bold"/>
    </style:style>
    <style:style style:name="T90" style:family="text">
      <style:text-properties fo:color="#000000" fo:letter-spacing="-0.004cm" fo:font-weight="normal"/>
    </style:style>
    <style:style style:name="T91" style:family="text">
      <style:text-properties fo:color="#000000" fo:letter-spacing="-0.004cm" fo:font-style="italic" fo:font-weight="bold"/>
    </style:style>
    <style:style style:name="T92" style:family="text">
      <style:text-properties fo:color="#000000" fo:letter-spacing="-0.004cm" fo:font-style="italic" fo:font-weight="normal"/>
    </style:style>
    <style:style style:name="T93" style:family="text">
      <style:text-properties fo:color="#000000" fo:letter-spacing="-0.004cm" fo:font-weight="bold"/>
    </style:style>
    <style:style style:name="T94" style:family="text">
      <style:text-properties fo:color="#000000" fo:font-weight="normal"/>
    </style:style>
    <style:style style:name="T95" style:family="text">
      <style:text-properties fo:color="#000000" fo:font-size="10pt" fo:font-style="italic" style:font-size-asian="10pt" style:language-asian="ar" style:country-asian="SA" style:font-style-asian="italic" style:font-weight-asian="bold" style:font-name-complex="Arial1" style:font-size-complex="10pt" style:language-complex="ar" style:country-complex="SA" style:font-style-complex="italic" style:font-weight-complex="bold" loext:opacity="100%"/>
    </style:style>
    <style:style style:name="T96" style:family="text">
      <style:text-properties fo:color="#000000" style:font-name="Arial1" fo:font-size="10pt" fo:language="es" fo:country="ES"/>
    </style:style>
    <style:style style:name="T97" style:family="text">
      <style:text-properties fo:color="#000000" style:font-name="Arial1" fo:font-size="10pt" fo:language="es" fo:country="ES" fo:font-weight="bold"/>
    </style:style>
    <style:style style:name="T98" style:family="text">
      <style:text-properties fo:color="#000000" style:font-name="Arial1" fo:font-size="10pt" fo:font-style="italic" fo:font-weight="bold" style:font-size-asian="10pt" style:language-asian="ar" style:country-asian="SA" style:font-style-asian="italic" style:font-weight-asian="bold" style:font-name-complex="Arial1" style:font-size-complex="10pt" style:language-complex="ar" style:country-complex="SA" style:font-style-complex="italic" style:font-weight-complex="bold" loext:opacity="100%"/>
    </style:style>
    <style:style style:name="T99" style:family="text">
      <style:text-properties fo:color="#000000" style:font-name="Arial1" fo:font-size="10pt" fo:font-style="italic" fo:font-weight="normal" style:font-size-asian="10pt" style:language-asian="ar" style:country-asian="SA" style:font-style-asian="italic" style:font-weight-asian="normal" style:font-name-complex="Arial1" style:font-size-complex="10pt" style:language-complex="ar" style:country-complex="SA" style:font-style-complex="italic" style:font-weight-complex="normal" loext:opacity="100%"/>
    </style:style>
    <style:style style:name="T100" style:family="text">
      <style:text-properties fo:color="#000000" style:font-name="Arial1" fo:font-size="10pt" fo:font-style="normal" fo:font-weight="bold" fo:background-color="transparent" style:font-size-asian="10pt" style:language-asian="ar" style:country-asian="SA" style:font-style-asian="normal" style:font-weight-asian="bold" style:font-name-complex="Arial1" style:font-size-complex="10pt" style:language-complex="ar" style:country-complex="SA" style:font-style-complex="normal" style:font-weight-complex="bold"/>
    </style:style>
    <style:style style:name="T101" style:family="text">
      <style:text-properties fo:color="#000000" style:font-name="Arial1" fo:font-size="10pt" fo:font-style="normal" fo:font-weight="bold" fo:background-color="transparent" style:font-size-asian="10pt" style:language-asian="ar" style:country-asian="SA" style:font-style-asian="normal" style:font-weight-asian="bold" style:font-name-complex="Arial1" style:font-size-complex="10pt" style:language-complex="ar" style:country-complex="SA" style:font-style-complex="normal" style:font-weight-complex="bold" loext:opacity="100%"/>
    </style:style>
    <style:style style:name="T102" style:family="text">
      <style:text-properties fo:color="#000000" style:font-name="Arial1" fo:font-size="10pt" fo:font-style="normal" fo:font-weight="bold" style:font-size-asian="10pt" style:language-asian="ar" style:country-asian="SA" style:font-style-asian="normal" style:font-weight-asian="bold" style:font-name-complex="Arial1" style:font-size-complex="10pt" style:language-complex="ar" style:country-complex="SA" style:font-style-complex="normal" style:font-weight-complex="bold" loext:opacity="100%"/>
    </style:style>
    <style:style style:name="T103" style:family="text">
      <style:text-properties fo:color="#000000" style:font-name="Arial1" fo:font-size="10pt" fo:font-style="normal" fo:font-weight="normal" fo:background-color="transparent" style:font-size-asian="10pt" style:language-asian="ar" style:country-asian="SA" style:font-style-asian="normal" style:font-weight-asian="normal" style:font-name-complex="Arial1" style:font-size-complex="10pt" style:language-complex="ar" style:country-complex="SA" style:font-style-complex="normal" style:font-weight-complex="normal"/>
    </style:style>
    <style:style style:name="T104" style:family="text">
      <style:text-properties fo:color="#000000" style:font-name="Arial1" fo:font-size="10pt" fo:font-style="normal" fo:font-weight="normal" style:font-size-asian="10pt" style:language-asian="ar" style:country-asian="SA" style:font-style-asian="normal" style:font-weight-asian="normal" style:font-name-complex="Arial1" style:font-size-complex="10pt" style:language-complex="ar" style:country-complex="SA" style:font-style-complex="normal" style:font-weight-complex="normal" loext:opacity="100%"/>
    </style:style>
    <style:style style:name="T105" style:family="text">
      <style:text-properties fo:color="#000000" style:font-name="Arial5" fo:font-size="8pt" style:text-underline-style="none" fo:font-weight="bold" style:font-size-asian="8pt" style:font-weight-asian="bold" style:font-name-complex="Arial10" style:font-size-complex="8pt" style:font-weight-complex="bold" loext:opacity="100%"/>
    </style:style>
    <style:style style:name="T106" style:family="text">
      <style:text-properties fo:color="#000000" style:font-name="Arial5" fo:font-size="8pt" fo:font-style="normal" style:text-underline-style="none" fo:font-weight="normal" style:font-name-asian="SimSun1" style:font-size-asian="8pt" style:font-style-asian="normal" style:font-weight-asian="normal" style:font-name-complex="Arial10" style:font-size-complex="8pt" style:font-style-complex="normal" style:font-weight-complex="normal" loext:opacity="100%"/>
    </style:style>
    <style:style style:name="T107" style:family="text">
      <style:text-properties style:font-name="Arial6"/>
    </style:style>
    <style:style style:name="T108" style:family="text">
      <style:text-properties style:font-name="Arial6" fo:font-weight="bold"/>
    </style:style>
    <style:style style:name="T109" style:family="text">
      <style:text-properties style:font-name="Arial6" fo:font-style="italic"/>
    </style:style>
    <style:style style:name="T110" style:family="text">
      <style:text-properties style:font-name="Arial6" fo:font-style="italic" fo:font-weight="bold"/>
    </style:style>
    <style:style style:name="T111" style:family="text">
      <style:text-properties style:font-name="Arial6" fo:font-style="italic" style:text-underline-style="solid" style:text-underline-width="auto" style:text-underline-color="font-color"/>
    </style:style>
    <style:style style:name="T112" style:family="text">
      <style:text-properties style:font-name="Arial6" fo:font-size="9pt"/>
    </style:style>
    <style:style style:name="T113" style:family="text">
      <style:text-properties style:font-name="Arial6" fo:font-size="9pt" fo:font-style="italic" fo:font-weight="normal" fo:background-color="transparent"/>
    </style:style>
    <style:style style:name="T114" style:family="text">
      <style:text-properties style:font-name="Arial6" fo:font-size="9pt" fo:font-weight="bold" fo:background-color="transparent"/>
    </style:style>
    <style:style style:name="T115" style:family="text">
      <style:text-properties style:font-name="Arial6" fo:font-size="10pt"/>
    </style:style>
    <style:style style:name="T116" style:family="text">
      <style:text-properties style:font-name="Arial6" fo:font-size="10pt" fo:font-style="italic"/>
    </style:style>
    <style:style style:name="T117" style:family="text">
      <style:text-properties fo:language="es" fo:country="ES"/>
    </style:style>
    <style:style style:name="T118" style:family="text">
      <style:text-properties fo:language="es" fo:country="ES" fo:font-weight="bold"/>
    </style:style>
    <style:style style:name="T119" style:family="text">
      <style:text-properties fo:language="es" fo:country="ES" fo:font-weight="normal"/>
    </style:style>
    <style:style style:name="T120" style:family="text">
      <style:text-properties fo:language="es" fo:country="ES" fo:font-weight="normal" fo:background-color="#ffffff"/>
    </style:style>
    <style:style style:name="T121" style:family="text">
      <style:text-properties fo:language="es" fo:country="ES" style:text-underline-style="solid" style:text-underline-width="auto" style:text-underline-color="font-color" fo:font-weight="normal"/>
    </style:style>
    <style:style style:name="T122" style:family="text">
      <style:text-properties fo:language="es" fo:country="ES" style:text-underline-style="solid" style:text-underline-width="auto" style:text-underline-color="font-color" fo:font-weight="bold" style:font-weight-asian="bold" style:font-name-complex="Arial1" style:font-weight-complex="bold" loext:opacity="0%"/>
    </style:style>
    <style:style style:name="T123" style:family="text">
      <style:text-properties fo:language="es" fo:country="ES" fo:font-style="italic"/>
    </style:style>
    <style:style style:name="T124" style:family="text">
      <style:text-properties fo:language="es" fo:country="ES" fo:font-style="italic" fo:font-weight="bold"/>
    </style:style>
    <style:style style:name="T125" style:family="text">
      <style:text-properties fo:language="es" fo:country="ES" style:text-underline-style="none" fo:font-weight="bold" style:font-name-asian="ArialMT1" style:font-style-asian="normal" style:font-weight-asian="bold" style:font-style-complex="normal" style:font-weight-complex="bold"/>
    </style:style>
    <style:style style:name="T126" style:family="text">
      <style:text-properties fo:language="es" fo:country="ES" style:text-underline-style="none" style:font-name-asian="ArialMT1" style:font-style-asian="normal" style:font-style-complex="normal"/>
    </style:style>
    <style:style style:name="T127" style:family="text">
      <style:text-properties fo:language="es" fo:country="ES" style:text-underline-style="none" fo:font-weight="normal" style:font-weight-asian="normal" style:font-name-complex="Arial1" style:font-weight-complex="normal" loext:opacity="0%"/>
    </style:style>
    <style:style style:name="T128" style:family="text">
      <style:text-properties style:text-underline-style="solid" style:text-underline-width="auto" style:text-underline-color="font-color"/>
    </style:style>
    <style:style style:name="T129" style:family="text">
      <style:text-properties style:text-underline-style="solid" style:text-underline-width="auto" style:text-underline-color="font-color" fo:font-weight="normal"/>
    </style:style>
    <style:style style:name="T130" style:family="text">
      <style:text-properties style:text-underline-style="solid" style:text-underline-width="auto" style:text-underline-color="font-color" fo:font-weight="normal" fo:background-color="#ffffff"/>
    </style:style>
    <style:style style:name="T131" style:family="text">
      <style:text-properties style:text-underline-style="solid" style:text-underline-width="auto" style:text-underline-color="font-color" fo:font-weight="bold"/>
    </style:style>
    <style:style style:name="T132" style:family="text">
      <style:text-properties style:text-underline-style="solid" style:text-underline-width="auto" style:text-underline-color="font-color" fo:font-weight="bold" style:font-weight-asian="bold" style:font-weight-complex="bold"/>
    </style:style>
    <style:style style:name="T133" style:family="text">
      <style:text-properties style:text-underline-style="solid" style:text-underline-width="auto" style:text-underline-color="font-color" style:font-name-complex="Times New Roman" style:font-weight-complex="bold"/>
    </style:style>
    <style:style style:name="T134" style:family="text">
      <style:text-properties fo:color="#ffffff" style:font-name="Arial1" fo:font-size="7pt" style:text-underline-style="solid" style:text-underline-width="auto" style:text-underline-color="font-color" style:font-size-asian="7pt" style:font-size-complex="7pt"/>
    </style:style>
    <style:style style:name="T135" style:family="text">
      <style:text-properties fo:font-style="italic"/>
    </style:style>
    <style:style style:name="T136" style:family="text">
      <style:text-properties fo:font-style="italic" fo:font-weight="normal"/>
    </style:style>
    <style:style style:name="T137" style:family="text">
      <style:text-properties fo:font-style="italic" fo:font-weight="normal" fo:background-color="transparent"/>
    </style:style>
    <style:style style:name="T138" style:family="text">
      <style:text-properties fo:font-style="italic" fo:font-weight="normal" style:font-style-asian="italic" style:font-weight-asian="normal" style:font-style-complex="italic" style:font-weight-complex="normal"/>
    </style:style>
    <style:style style:name="T139" style:family="text">
      <style:text-properties fo:font-style="italic" fo:font-weight="bold"/>
    </style:style>
    <style:style style:name="T140" style:family="text">
      <style:text-properties fo:font-style="italic" fo:font-weight="bold" style:font-name-asian="ArialMT1" style:font-style-asian="italic" style:font-weight-asian="bold" style:font-name-complex="ArialMT1" style:font-style-complex="italic" style:font-weight-complex="bold"/>
    </style:style>
    <style:style style:name="T141" style:family="text">
      <style:text-properties fo:font-style="italic" fo:background-color="transparent"/>
    </style:style>
    <style:style style:name="T142" style:family="text">
      <style:text-properties fo:font-style="italic" fo:background-color="transparent" style:font-style-asian="italic" style:font-name-complex="Times New Roman" style:font-style-complex="italic" style:font-weight-complex="bold"/>
    </style:style>
    <style:style style:name="T143" style:family="text">
      <style:text-properties fo:font-style="italic" style:text-underline-style="solid" style:text-underline-width="auto" style:text-underline-color="font-color" fo:font-weight="bold"/>
    </style:style>
    <style:style style:name="T144" style:family="text">
      <style:text-properties fo:font-style="italic" style:font-name-asian="ArialMT1" style:font-style-asian="italic" style:font-name-complex="ArialMT1" style:font-style-complex="italic"/>
    </style:style>
    <style:style style:name="T145" style:family="text">
      <style:text-properties fo:font-style="italic" style:font-style-asian="italic" style:font-style-complex="italic"/>
    </style:style>
    <style:style style:name="T146" style:family="text">
      <style:text-properties fo:font-weight="normal"/>
    </style:style>
    <style:style style:name="T147" style:family="text">
      <style:text-properties fo:font-weight="normal" fo:background-color="transparent"/>
    </style:style>
    <style:style style:name="T148" style:family="text">
      <style:text-properties fo:font-weight="normal" fo:background-color="transparent" style:font-weight-asian="normal" style:font-name-complex="Times New Roman" style:font-weight-complex="normal"/>
    </style:style>
    <style:style style:name="T149" style:family="text">
      <style:text-properties fo:font-weight="normal" fo:background-color="#ffffff"/>
    </style:style>
    <style:style style:name="T150" style:family="text">
      <style:text-properties fo:font-weight="normal" fo:background-color="#ffffff" style:font-size-asian="10pt" style:font-weight-asian="normal" style:font-name-complex="Century Gothic" style:font-size-complex="10pt" style:font-weight-complex="normal"/>
    </style:style>
    <style:style style:name="T151" style:family="text">
      <style:text-properties fo:font-weight="normal" style:font-weight-asian="normal" style:font-weight-complex="normal"/>
    </style:style>
    <style:style style:name="T152" style:family="text">
      <style:text-properties fo:font-weight="normal" style:font-weight-asian="normal" style:font-name-complex="Times New Roman" style:font-weight-complex="normal"/>
    </style:style>
    <style:style style:name="T153" style:family="text">
      <style:text-properties fo:font-variant="normal" fo:text-transform="none"/>
    </style:style>
    <style:style style:name="T154" style:family="text">
      <style:text-properties fo:font-variant="normal" fo:text-transform="none" fo:font-style="normal"/>
    </style:style>
    <style:style style:name="T155" style:family="text">
      <style:text-properties fo:font-variant="normal" fo:text-transform="none" fo:font-style="normal" fo:font-weight="normal"/>
    </style:style>
    <style:style style:name="T156" style:family="text">
      <style:text-properties fo:font-variant="normal" fo:text-transform="none" fo:font-style="normal" fo:font-weight="normal" fo:background-color="transparent"/>
    </style:style>
    <style:style style:name="T157" style:family="text">
      <style:text-properties fo:font-variant="normal" fo:text-transform="none" fo:font-style="normal" fo:font-weight="normal" fo:background-color="#ffffff"/>
    </style:style>
    <style:style style:name="T158" style:family="text">
      <style:text-properties fo:font-variant="normal" fo:text-transform="none" fo:font-style="normal" fo:font-weight="bold"/>
    </style:style>
    <style:style style:name="T159" style:family="text">
      <style:text-properties fo:font-variant="normal" fo:text-transform="none" fo:font-style="normal" fo:font-weight="bold" fo:background-color="#ffffff"/>
    </style:style>
    <style:style style:name="T160" style:family="text">
      <style:text-properties fo:font-variant="normal" fo:text-transform="none" fo:font-style="normal" fo:background-color="#ffffff"/>
    </style:style>
    <style:style style:name="T161" style:family="text">
      <style:text-properties fo:font-variant="normal" fo:text-transform="none" fo:font-style="normal" style:text-underline-style="solid" style:text-underline-width="auto" style:text-underline-color="font-color"/>
    </style:style>
    <style:style style:name="T162" style:family="text">
      <style:text-properties fo:font-variant="normal" fo:text-transform="none" fo:font-style="normal" style:text-underline-style="solid" style:text-underline-width="auto" style:text-underline-color="font-color" fo:font-weight="normal" fo:background-color="#ffffff"/>
    </style:style>
    <style:style style:name="T163" style:family="text">
      <style:text-properties fo:font-variant="normal" fo:text-transform="none" fo:language="es" fo:country="ES" fo:font-style="normal"/>
    </style:style>
    <style:style style:name="T164" style:family="text">
      <style:text-properties fo:font-variant="normal" fo:text-transform="none" fo:language="es" fo:country="ES" fo:font-style="normal" fo:font-weight="bold" fo:background-color="transparent"/>
    </style:style>
    <style:style style:name="T165" style:family="text">
      <style:text-properties fo:font-variant="normal" fo:text-transform="none" fo:language="es" fo:country="ES" fo:font-style="normal" fo:background-color="transparent"/>
    </style:style>
    <style:style style:name="T166" style:family="text">
      <style:text-properties fo:font-variant="normal" fo:text-transform="none" fo:language="es" fo:country="ES" fo:font-weight="bold"/>
    </style:style>
    <style:style style:name="T167" style:family="text">
      <style:text-properties fo:font-variant="normal" fo:text-transform="none" fo:language="es" fo:country="ES" fo:font-weight="normal"/>
    </style:style>
    <style:style style:name="T168" style:family="text">
      <style:text-properties fo:font-variant="normal" fo:text-transform="none" fo:color="#000000"/>
    </style:style>
    <style:style style:name="T169" style:family="text">
      <style:text-properties fo:font-variant="normal" fo:text-transform="none" fo:color="#000000" fo:language="es" fo:country="ES" fo:font-style="normal"/>
    </style:style>
    <style:style style:name="T170" style:family="text">
      <style:text-properties fo:font-variant="normal" fo:text-transform="none" fo:color="#000000" fo:language="es" fo:country="ES" fo:font-style="normal" fo:font-weight="normal"/>
    </style:style>
    <style:style style:name="T171" style:family="text">
      <style:text-properties fo:font-variant="normal" fo:text-transform="none" fo:color="#000000" fo:language="es" fo:country="ES" fo:font-style="normal" fo:font-weight="normal" fo:background-color="transparent"/>
    </style:style>
    <style:style style:name="T172" style:family="text">
      <style:text-properties fo:font-variant="normal" fo:text-transform="none" fo:color="#000000" fo:language="es" fo:country="ES" fo:font-style="normal" fo:font-weight="bold"/>
    </style:style>
    <style:style style:name="T173" style:family="text">
      <style:text-properties fo:font-variant="normal" fo:text-transform="none" fo:color="#000000" fo:language="es" fo:country="ES" fo:font-style="normal" fo:font-weight="bold" fo:background-color="transparent"/>
    </style:style>
    <style:style style:name="T174" style:family="text">
      <style:text-properties fo:font-variant="normal" fo:text-transform="none" fo:color="#000000" fo:language="es" fo:country="ES" fo:font-weight="bold"/>
    </style:style>
    <style:style style:name="T175" style:family="text">
      <style:text-properties fo:font-variant="normal" fo:text-transform="none" fo:color="#000000" fo:language="es" fo:country="ES" fo:font-style="italic"/>
    </style:style>
    <style:style style:name="T176" style:family="text">
      <style:text-properties fo:font-variant="normal" fo:text-transform="none" fo:color="#000000" fo:language="es" fo:country="ES" fo:font-style="italic" fo:font-weight="normal"/>
    </style:style>
    <style:style style:name="T177" style:family="text">
      <style:text-properties fo:font-variant="normal" fo:text-transform="none" fo:color="#000000" fo:font-style="italic" fo:font-weight="normal"/>
    </style:style>
    <style:style style:name="T178" style:family="text">
      <style:text-properties fo:font-variant="normal" fo:text-transform="none" fo:color="#000000" style:font-name="Arial7" fo:font-size="9pt" fo:language="es" fo:country="ES" fo:font-style="normal" fo:font-weight="bold"/>
    </style:style>
    <style:style style:name="T179" style:family="text">
      <style:text-properties fo:font-variant="normal" fo:text-transform="none" fo:color="#000000" style:font-name="Arial7" fo:font-size="9pt" fo:language="es" fo:country="ES" fo:font-style="normal" fo:font-weight="normal"/>
    </style:style>
    <style:style style:name="T180" style:family="text">
      <style:text-properties fo:font-variant="normal" fo:text-transform="none" fo:color="#000000" style:font-name="Arial6" fo:font-size="9pt" fo:language="es" fo:country="ES" fo:font-style="normal" fo:font-weight="normal"/>
    </style:style>
    <style:style style:name="T181" style:family="text">
      <style:text-properties fo:font-variant="normal" fo:text-transform="none" fo:color="#000000" style:font-name="Arial6" fo:font-size="9pt" fo:language="es" fo:country="ES" fo:font-style="normal" fo:font-weight="normal" fo:background-color="transparent"/>
    </style:style>
    <style:style style:name="T182" style:family="text">
      <style:text-properties fo:font-variant="normal" fo:text-transform="none" fo:color="#000000" style:font-name="Arial6" fo:font-size="9pt" fo:language="es" fo:country="ES" fo:font-style="normal" fo:font-weight="bold" fo:background-color="transparent"/>
    </style:style>
    <style:style style:name="T183" style:family="text">
      <style:text-properties fo:font-variant="normal" fo:text-transform="none" fo:color="#000000" style:font-name="Arial6" fo:font-size="9pt" fo:language="es" fo:country="ES" fo:font-style="normal" style:text-underline-style="solid" style:text-underline-width="auto" style:text-underline-color="font-color" fo:font-weight="bold" fo:background-color="transparent" style:font-weight-asian="bold" style:font-weight-complex="bold"/>
    </style:style>
    <style:style style:name="T184" style:family="text">
      <style:text-properties fo:font-variant="normal" fo:text-transform="none" fo:color="#000000" fo:background-color="transparent"/>
    </style:style>
    <style:style style:name="T185" style:family="text">
      <style:text-properties fo:font-variant="normal" fo:text-transform="none" fo:color="#000000" style:text-line-through-style="none" style:text-underline-style="none" style:text-blinking="false"/>
    </style:style>
    <style:style style:name="T186" style:family="text">
      <style:text-properties fo:font-variant="normal" fo:text-transform="none" fo:color="#000000" style:text-line-through-style="none" style:text-underline-style="none" style:text-blinking="false" fo:background-color="transparent"/>
    </style:style>
    <style:style style:name="T187" style:family="text">
      <style:text-properties fo:font-variant="normal" fo:text-transform="none" fo:color="#000000" style:text-line-through-style="none" fo:language="es" fo:country="ES" fo:font-style="normal" style:text-underline-style="none" fo:font-weight="normal" style:text-blinking="false"/>
    </style:style>
    <style:style style:name="T188" style:family="text">
      <style:text-properties fo:font-variant="normal" fo:text-transform="none" fo:color="#000000" style:text-line-through-style="none" fo:language="es" fo:country="ES" fo:font-style="normal" style:text-underline-style="none" fo:font-weight="bold" style:text-blinking="false"/>
    </style:style>
    <style:style style:name="T189" style:family="text">
      <style:text-properties fo:font-variant="normal" fo:text-transform="none" fo:color="#000000" style:text-line-through-style="none" fo:language="es" fo:country="ES" fo:font-style="normal" style:text-underline-style="none" style:text-blinking="false"/>
    </style:style>
    <style:style style:name="T190" style:family="text">
      <style:text-properties fo:font-variant="normal" fo:text-transform="none" fo:color="#000000" style:text-line-through-style="none" style:font-name="Arial6" fo:language="es" fo:country="ES" fo:font-style="normal" style:text-underline-style="none" fo:font-weight="normal" style:text-blinking="false" fo:background-color="transparent"/>
    </style:style>
    <style:style style:name="T191" style:family="text">
      <style:text-properties fo:font-variant="normal" fo:text-transform="none" fo:color="#000000" style:text-line-through-style="none" style:font-name="Arial6" fo:language="es" fo:country="ES" fo:font-style="normal" style:text-underline-style="none" fo:font-weight="bold" style:text-blinking="false" fo:background-color="transparent"/>
    </style:style>
    <style:style style:name="T192" style:family="text">
      <style:text-properties fo:font-variant="normal" fo:text-transform="none" fo:color="#000000" style:text-line-through-style="none" style:font-name="Arial6" fo:font-size="9pt" fo:language="es" fo:country="ES" fo:font-style="normal" style:text-underline-style="none" fo:font-weight="normal" style:text-blinking="false"/>
    </style:style>
    <style:style style:name="T193" style:family="text">
      <style:text-properties fo:font-variant="normal" fo:text-transform="none" fo:color="#000000" style:text-line-through-style="none" style:font-name="Arial6" fo:font-size="9pt" fo:language="es" fo:country="ES" fo:font-style="normal" style:text-underline-style="none" fo:font-weight="normal" style:text-blinking="false" fo:background-color="transparent"/>
    </style:style>
    <style:style style:name="T194" style:family="text">
      <style:text-properties fo:font-variant="normal" fo:text-transform="none" fo:color="#000000" style:text-line-through-style="none" style:font-name="Arial6" fo:font-size="9pt" fo:language="es" fo:country="ES" fo:font-style="normal" style:text-underline-style="none" fo:font-weight="bold" style:text-blinking="false" fo:background-color="transparent"/>
    </style:style>
    <style:style style:name="T195" style:family="text">
      <style:text-properties fo:font-variant="normal" fo:text-transform="none" fo:color="#000000" style:text-line-through-style="none" fo:font-style="normal" style:text-underline-style="none" fo:font-weight="normal" style:text-blinking="false" fo:background-color="#ffffff"/>
    </style:style>
    <style:style style:name="T196" style:family="text">
      <style:text-properties fo:font-variant="normal" fo:text-transform="none" fo:color="#000000" style:text-line-through-style="none" fo:font-style="normal" style:text-underline-style="none" fo:font-weight="normal" style:text-blinking="false" fo:background-color="transparent"/>
    </style:style>
    <style:style style:name="T197" style:family="text">
      <style:text-properties fo:font-variant="normal" fo:text-transform="none" fo:color="#000000" style:text-line-through-style="none" fo:font-style="normal" style:text-underline-style="none" fo:font-weight="bold" style:text-blinking="false" fo:background-color="transparent"/>
    </style:style>
    <style:style style:name="T198" style:family="text">
      <style:text-properties fo:font-variant="normal" fo:text-transform="none" fo:color="#000000" style:text-line-through-style="none" fo:font-size="8pt" fo:font-style="normal" style:text-underline-style="none" fo:font-weight="normal" style:text-blinking="false" fo:background-color="#ffffff"/>
    </style:style>
    <style:style style:name="T199" style:family="text">
      <style:text-properties fo:font-variant="normal" fo:text-transform="none" fo:color="#000000" style:text-line-through-style="none" fo:font-size="8pt" fo:font-style="normal" style:text-underline-style="none" fo:font-weight="normal" style:text-blinking="false" fo:background-color="transparent"/>
    </style:style>
    <style:style style:name="T200" style:family="text">
      <style:text-properties fo:font-variant="normal" fo:text-transform="none" fo:color="#000000" style:font-name="Arial4" fo:font-size="10pt" fo:letter-spacing="-0.007cm" style:text-underline-style="solid" style:text-underline-width="auto" style:text-underline-color="font-color"/>
    </style:style>
    <style:style style:name="T201" style:family="text">
      <style:text-properties fo:font-variant="normal" fo:text-transform="none" fo:color="#000000" fo:letter-spacing="-0.007cm"/>
    </style:style>
    <style:style style:name="T202" style:family="text">
      <style:text-properties fo:font-variant="normal" fo:text-transform="none" fo:color="#000000" fo:letter-spacing="-0.007cm" fo:font-style="normal" fo:font-weight="normal"/>
    </style:style>
    <style:style style:name="T203" style:family="text">
      <style:text-properties fo:font-variant="normal" fo:text-transform="none" fo:color="#000000" fo:letter-spacing="-0.007cm" fo:background-color="#ffffff"/>
    </style:style>
    <style:style style:name="T204" style:family="text">
      <style:text-properties fo:font-variant="normal" fo:text-transform="none" fo:color="#000000" style:font-name="Arial3"/>
    </style:style>
    <style:style style:name="T205" style:family="text">
      <style:text-properties fo:font-variant="normal" fo:text-transform="none" fo:color="#000000" style:font-name="Arial3" fo:language="es" fo:country="ES" fo:font-style="normal" fo:font-weight="normal"/>
    </style:style>
    <style:style style:name="T206" style:family="text">
      <style:text-properties fo:font-variant="normal" fo:text-transform="none" fo:color="#000000" style:font-name="Arial3" fo:language="es" fo:country="ES" fo:font-style="normal" fo:font-weight="bold"/>
    </style:style>
    <style:style style:name="T207" style:family="text">
      <style:text-properties fo:font-variant="normal" fo:text-transform="none" fo:color="#000000" style:font-name="Arial3" fo:letter-spacing="-0.007cm" fo:language="es" fo:country="ES" fo:font-style="normal" fo:font-weight="normal"/>
    </style:style>
    <style:style style:name="T208" style:family="text">
      <style:text-properties fo:font-variant="normal" fo:text-transform="none" fo:color="#000000" style:font-name="Arial3" fo:letter-spacing="-0.007cm" fo:language="es" fo:country="ES" fo:font-style="normal" fo:font-weight="bold"/>
    </style:style>
    <style:style style:name="T209" style:family="text">
      <style:text-properties fo:font-variant="normal" fo:text-transform="none" fo:color="#000000" style:font-name="Arial3" fo:letter-spacing="-0.007cm" fo:language="es" fo:country="ES" fo:font-style="italic" fo:font-weight="bold"/>
    </style:style>
    <style:style style:name="T210" style:family="text">
      <style:text-properties fo:font-variant="normal" fo:text-transform="none" fo:color="#000000" style:font-name="Arial3" fo:letter-spacing="-0.007cm" fo:language="es" fo:country="ES" fo:font-style="italic" fo:font-weight="bold" fo:background-color="#ffffff"/>
    </style:style>
    <style:style style:name="T211" style:family="text">
      <style:text-properties fo:font-variant="normal" fo:text-transform="none" fo:color="#000000" style:font-name="Arial3" fo:letter-spacing="-0.007cm" fo:language="es" fo:country="ES" fo:font-style="italic" fo:font-weight="normal"/>
    </style:style>
    <style:style style:name="T212" style:family="text">
      <style:text-properties fo:font-variant="normal" fo:text-transform="none" fo:color="#000000" style:font-name="Arial3" fo:letter-spacing="-0.004cm" fo:language="es" fo:country="ES" fo:font-style="normal" fo:font-weight="normal"/>
    </style:style>
    <style:style style:name="T213" style:family="text">
      <style:text-properties fo:font-variant="normal" fo:text-transform="none" fo:color="#000000" style:font-name="Arial3" fo:letter-spacing="-0.004cm" fo:language="es" fo:country="ES" fo:font-style="italic" fo:font-weight="bold"/>
    </style:style>
    <style:style style:name="T214" style:family="text">
      <style:text-properties fo:font-variant="normal" fo:text-transform="none" fo:color="#000000" style:font-name="Arial3" fo:letter-spacing="-0.004cm" fo:font-style="normal" fo:font-weight="normal"/>
    </style:style>
    <style:style style:name="T215" style:family="text">
      <style:text-properties fo:font-variant="normal" fo:text-transform="none" fo:color="#000000" style:font-name="Arial3" fo:font-style="normal" fo:font-weight="normal"/>
    </style:style>
    <style:style style:name="T216" style:family="text">
      <style:text-properties fo:font-variant="normal" fo:text-transform="none" fo:color="#000000" style:font-name="Arial3" fo:font-style="normal" fo:font-weight="bold"/>
    </style:style>
    <style:style style:name="T217" style:family="text">
      <style:text-properties fo:font-variant="normal" fo:text-transform="none" fo:color="#000000" style:font-name="Arial3" fo:font-size="10pt" fo:letter-spacing="-0.007cm" fo:language="es" fo:country="ES" fo:font-style="normal" fo:font-weight="bold"/>
    </style:style>
    <style:style style:name="T218" style:family="text">
      <style:text-properties fo:font-variant="normal" fo:text-transform="none" fo:color="#000000" style:font-name="Arial3" fo:font-size="10pt" fo:letter-spacing="-0.007cm" fo:language="es" fo:country="ES" fo:font-style="normal" style:text-underline-style="solid" style:text-underline-width="auto" style:text-underline-color="font-color" fo:font-weight="bold"/>
    </style:style>
    <style:style style:name="T219" style:family="text">
      <style:text-properties fo:font-variant="normal" fo:text-transform="none" fo:color="#000000" style:font-name="Arial3" fo:font-size="10pt" fo:letter-spacing="-0.007cm" style:text-underline-style="solid" style:text-underline-width="auto" style:text-underline-color="font-color" fo:font-weight="bold"/>
    </style:style>
    <style:style style:name="T220" style:family="text">
      <style:text-properties fo:font-variant="normal" fo:text-transform="none" fo:color="#000000" fo:letter-spacing="-0.004cm"/>
    </style:style>
    <style:style style:name="T221" style:family="text">
      <style:text-properties fo:font-variant="normal" fo:text-transform="none" fo:color="#000000" style:font-name="Arial-BoldItalicMT" fo:letter-spacing="-0.007cm" fo:language="es" fo:country="ES" fo:font-style="normal" fo:font-weight="bold"/>
    </style:style>
    <style:style style:name="T222" style:family="text">
      <style:text-properties fo:font-variant="normal" fo:text-transform="none" fo:color="#000000" style:font-name="Arial1" fo:font-size="10pt" fo:letter-spacing="normal" fo:language="es" fo:country="ES" fo:font-style="normal" style:text-underline-style="none" fo:font-weight="bold" style:text-underline-mode="continuous" style:text-overline-mode="continuous" style:text-line-through-mode="continuous" fo:background-color="transparent" style:font-name-asian="Arial-BoldMT" style:font-size-asian="10pt" style:font-style-asian="normal" style:font-weight-asian="bold" style:font-name-complex="Arial-BoldMT" style:font-size-complex="10pt" style:font-style-complex="normal" style:font-weight-complex="bold" loext:opacity="100%" loext:char-shading-value="0"/>
    </style:style>
    <style:style style:name="T223" style:family="text">
      <style:text-properties fo:font-variant="normal" fo:text-transform="none" fo:color="#000000" style:font-name="Arial1" fo:font-size="10pt" fo:letter-spacing="normal" fo:language="es" fo:country="ES" fo:font-style="normal" style:text-underline-style="none" fo:font-weight="bold" style:text-underline-mode="continuous" style:text-overline-mode="continuous" style:text-line-through-mode="continuous" fo:background-color="transparent" style:font-name-asian="ArialMT1" style:font-size-asian="10pt" style:font-style-asian="normal" style:font-weight-asian="bold" style:font-name-complex="Century Gothic" style:font-size-complex="10pt" style:font-style-complex="normal" style:font-weight-complex="bold" loext:opacity="100%" loext:char-shading-value="0"/>
    </style:style>
    <style:style style:name="T224" style:family="text">
      <style:text-properties fo:font-variant="normal" fo:text-transform="none" fo:color="#000000" style:font-name="Arial1" fo:font-size="10pt" fo:letter-spacing="normal" fo:font-style="italic" fo:font-weight="normal" fo:background-color="transparent" style:font-size-asian="10pt" style:font-style-asian="italic" style:font-size-complex="10pt" style:font-style-complex="italic"/>
    </style:style>
    <style:style style:name="T225" style:family="text">
      <style:text-properties fo:font-variant="normal" fo:text-transform="none" fo:color="#000000" fo:letter-spacing="normal" fo:font-style="normal" fo:font-weight="normal" fo:background-color="#ffffff" style:font-size-asian="10pt" style:font-weight-asian="normal" style:font-name-complex="Century Gothic" style:font-size-complex="10pt" style:font-weight-complex="normal"/>
    </style:style>
    <style:style style:name="T226" style:family="text">
      <style:text-properties fo:font-variant="normal" fo:text-transform="none" fo:color="#000000" fo:letter-spacing="normal" fo:font-style="normal" fo:font-weight="bold" fo:background-color="#ffffff" style:font-size-asian="10pt" style:font-weight-asian="bold" style:font-name-complex="Century Gothic" style:font-size-complex="10pt" style:font-weight-complex="bold"/>
    </style:style>
    <style:style style:name="T227" style:family="text">
      <style:text-properties fo:font-variant="normal" fo:text-transform="none" fo:color="#000000" style:font-name="Arial5" fo:font-size="8pt" fo:letter-spacing="-0.005cm" fo:font-style="normal" style:text-underline-style="none" fo:font-weight="bold" fo:background-color="transparent" style:font-name-asian="SimSun1" style:font-size-asian="8pt" style:font-style-asian="normal" style:font-weight-asian="bold" style:font-name-complex="Arial10" style:font-size-complex="8pt" style:font-style-complex="normal" style:font-weight-complex="bold" loext:opacity="100%" loext:char-shading-value="0"/>
    </style:style>
    <style:style style:name="T228" style:family="text">
      <style:text-properties fo:font-variant="normal" fo:text-transform="none" fo:color="#000000" fo:font-size="9pt" fo:font-style="normal" fo:font-weight="bold" fo:background-color="transparent"/>
    </style:style>
    <style:style style:name="T229" style:family="text">
      <style:text-properties fo:font-variant="normal" fo:text-transform="none" fo:color="#000000" fo:font-size="9pt" fo:language="es" fo:country="ES" fo:font-style="normal" fo:font-weight="bold" fo:background-color="transparent"/>
    </style:style>
    <style:style style:name="T230" style:family="text">
      <style:text-properties fo:font-variant="normal" fo:text-transform="none" fo:color="#111111" style:font-name="Arial3" fo:font-size="8pt" fo:font-style="italic" fo:font-weight="normal"/>
    </style:style>
    <style:style style:name="T231" style:family="text">
      <style:text-properties fo:font-variant="normal" fo:text-transform="none" fo:color="#111111" style:font-name="Arial3" fo:font-size="8pt" fo:font-style="normal" fo:font-weight="normal"/>
    </style:style>
    <style:style style:name="T232" style:family="text">
      <style:text-properties fo:font-variant="normal" fo:text-transform="none" fo:color="#111111" style:font-name="Arial1" fo:font-size="10pt" fo:letter-spacing="-0.005cm" fo:language="es" fo:country="ES" fo:font-style="normal" style:text-underline-style="none" fo:font-weight="normal" fo:background-color="#ffffff" style:font-name-asian="ArialMT1" style:font-size-asian="10pt" style:font-style-asian="normal" style:font-weight-asian="normal" style:font-name-complex="Verdana" style:font-size-complex="10pt" style:font-style-complex="normal" style:font-weight-complex="normal" loext:opacity="100%" loext:char-shading-value="0"/>
    </style:style>
    <style:style style:name="T233" style:family="text">
      <style:text-properties fo:font-variant="normal" fo:text-transform="none" fo:color="#000081" style:font-name="Arial3" fo:font-size="8pt" fo:font-style="italic" fo:font-weight="normal"/>
    </style:style>
    <style:style style:name="T234" style:family="text">
      <style:text-properties fo:font-variant="normal" fo:text-transform="none" fo:letter-spacing="-0.004cm"/>
    </style:style>
    <style:style style:name="T235" style:family="text">
      <style:text-properties fo:font-variant="normal" fo:text-transform="none" fo:letter-spacing="-0.004cm" fo:font-style="normal" fo:font-weight="bold"/>
    </style:style>
    <style:style style:name="T236" style:family="text">
      <style:text-properties fo:font-variant="normal" fo:text-transform="none" fo:letter-spacing="-0.004cm" fo:font-style="normal" fo:font-weight="normal"/>
    </style:style>
    <style:style style:name="T237" style:family="text">
      <style:text-properties fo:font-variant="normal" fo:text-transform="none" fo:letter-spacing="-0.007cm"/>
    </style:style>
    <style:style style:name="T238" style:family="text">
      <style:text-properties fo:font-variant="normal" fo:text-transform="none" fo:letter-spacing="-0.007cm" fo:language="es" fo:country="ES" fo:font-style="normal" fo:font-weight="normal"/>
    </style:style>
    <style:style style:name="T239" style:family="text">
      <style:text-properties fo:font-variant="normal" fo:text-transform="none" fo:letter-spacing="-0.007cm" fo:language="es" fo:country="ES" fo:font-style="normal" fo:font-weight="bold"/>
    </style:style>
    <style:style style:name="T240" style:family="text">
      <style:text-properties fo:font-variant="normal" fo:text-transform="none" fo:letter-spacing="-0.007cm" fo:language="es" fo:country="ES" fo:font-style="normal" style:text-underline-style="solid" style:text-underline-width="auto" style:text-underline-color="font-color" fo:font-weight="normal"/>
    </style:style>
    <style:style style:name="T241" style:family="text">
      <style:text-properties fo:font-variant="normal" fo:text-transform="none" fo:letter-spacing="-0.007cm" fo:language="es" fo:country="ES" fo:font-style="italic" style:text-underline-style="solid" style:text-underline-width="auto" style:text-underline-color="font-color" fo:font-weight="normal"/>
    </style:style>
    <style:style style:name="T242" style:family="text">
      <style:text-properties fo:font-variant="normal" fo:text-transform="none" fo:letter-spacing="-0.007cm" fo:language="es" fo:country="ES" fo:font-style="italic" style:text-underline-style="solid" style:text-underline-width="auto" style:text-underline-color="font-color" fo:font-weight="bold"/>
    </style:style>
    <style:style style:name="T243" style:family="text">
      <style:text-properties fo:font-variant="normal" fo:text-transform="none" fo:letter-spacing="-0.007cm" fo:language="es" fo:country="ES" fo:font-style="italic" fo:font-weight="normal"/>
    </style:style>
    <style:style style:name="T244" style:family="text">
      <style:text-properties fo:font-variant="normal" fo:text-transform="none" fo:letter-spacing="-0.007cm" fo:language="es" fo:country="ES" fo:font-weight="bold"/>
    </style:style>
    <style:style style:name="T245" style:family="text">
      <style:text-properties fo:font-variant="normal" fo:text-transform="none" fo:letter-spacing="-0.007cm" fo:language="es" fo:country="ES" fo:font-weight="normal"/>
    </style:style>
    <style:style style:name="T246" style:family="text">
      <style:text-properties fo:font-variant="normal" fo:text-transform="none" fo:letter-spacing="-0.007cm" fo:font-style="normal" fo:font-weight="normal"/>
    </style:style>
    <style:style style:name="T247" style:family="text">
      <style:text-properties fo:font-variant="normal" fo:text-transform="none" fo:letter-spacing="-0.007cm" fo:font-style="normal" style:text-underline-style="solid" style:text-underline-width="auto" style:text-underline-color="font-color"/>
    </style:style>
    <style:style style:name="T248" style:family="text">
      <style:text-properties fo:font-variant="normal" fo:text-transform="none" fo:letter-spacing="-0.007cm" fo:font-style="normal" style:text-underline-style="solid" style:text-underline-width="auto" style:text-underline-color="font-color" fo:font-weight="bold"/>
    </style:style>
    <style:style style:name="T249" style:family="text">
      <style:text-properties fo:font-variant="normal" fo:text-transform="none" fo:letter-spacing="-0.007cm" fo:font-style="italic" fo:font-weight="normal"/>
    </style:style>
    <style:style style:name="T250" style:family="text">
      <style:text-properties fo:font-variant="normal" fo:text-transform="none" fo:letter-spacing="-0.007cm" style:text-underline-style="solid" style:text-underline-width="auto" style:text-underline-color="font-color"/>
    </style:style>
    <style:style style:name="T251" style:family="text">
      <style:text-properties fo:font-variant="normal" fo:text-transform="none" fo:letter-spacing="-0.007cm" fo:font-weight="bold"/>
    </style:style>
    <style:style style:name="T252" style:family="text">
      <style:text-properties fo:font-variant="normal" fo:text-transform="none" style:font-name="Arial3"/>
    </style:style>
    <style:style style:name="T253" style:family="text">
      <style:text-properties fo:font-variant="normal" fo:text-transform="none" style:font-name="Arial3" fo:font-style="normal" fo:font-weight="bold"/>
    </style:style>
    <style:style style:name="T254" style:family="text">
      <style:text-properties fo:font-variant="normal" fo:text-transform="none" style:font-name="Arial3" fo:font-size="10pt" fo:font-style="normal"/>
    </style:style>
    <style:style style:name="T255" style:family="text">
      <style:text-properties fo:font-variant="normal" fo:text-transform="none" style:font-name="Arial3" fo:font-size="10pt" fo:letter-spacing="-0.004cm" fo:font-style="normal"/>
    </style:style>
    <style:style style:name="T256" style:family="text">
      <style:text-properties fo:font-variant="normal" fo:text-transform="none" style:font-name="Arial3" fo:font-size="10pt" fo:letter-spacing="-0.113cm"/>
    </style:style>
    <style:style style:name="T257" style:family="text">
      <style:text-properties fo:font-variant="normal" fo:text-transform="none" style:font-name="Arial3" fo:letter-spacing="-0.007cm"/>
    </style:style>
    <style:style style:name="T258" style:family="text">
      <style:text-properties fo:font-variant="normal" fo:text-transform="none" style:font-name="Arial3" fo:letter-spacing="-0.007cm" fo:language="es" fo:country="ES" fo:font-style="normal" fo:font-weight="bold"/>
    </style:style>
    <style:style style:name="T259" style:family="text">
      <style:text-properties fo:font-variant="normal" fo:text-transform="none" style:font-name="Arial3" fo:letter-spacing="-0.007cm" fo:language="es" fo:country="ES" fo:font-style="normal" fo:font-weight="bold" fo:background-color="#ffffff"/>
    </style:style>
    <style:style style:name="T260" style:family="text">
      <style:text-properties fo:font-variant="normal" fo:text-transform="none" style:font-name="Arial3" fo:letter-spacing="-0.007cm" fo:language="es" fo:country="ES" fo:font-style="normal" fo:font-weight="normal"/>
    </style:style>
    <style:style style:name="T261" style:family="text">
      <style:text-properties fo:font-variant="normal" fo:text-transform="none" style:font-name="Arial3" fo:letter-spacing="-0.007cm" fo:language="es" fo:country="ES" fo:font-style="normal" style:text-underline-style="solid" style:text-underline-width="auto" style:text-underline-color="font-color" fo:font-weight="bold"/>
    </style:style>
    <style:style style:name="T262" style:family="text">
      <style:text-properties fo:font-variant="normal" fo:text-transform="none" style:font-name="Arial3" fo:letter-spacing="-0.007cm" style:text-underline-style="solid" style:text-underline-width="auto" style:text-underline-color="font-color" fo:font-weight="bold"/>
    </style:style>
    <style:style style:name="T263" style:family="text">
      <style:text-properties fo:font-variant="normal" fo:text-transform="none" style:font-name="Arial3" fo:letter-spacing="-0.007cm" fo:font-style="normal" fo:font-weight="normal"/>
    </style:style>
    <style:style style:name="T264" style:family="text">
      <style:text-properties fo:font-variant="normal" fo:text-transform="none" style:font-name="Arial3" fo:language="es" fo:country="ES" fo:font-style="normal" fo:font-weight="bold"/>
    </style:style>
    <style:style style:name="T265" style:family="text">
      <style:text-properties fo:font-variant="normal" fo:text-transform="none" style:font-name="Arial3" fo:language="es" fo:country="ES" fo:font-style="normal" fo:font-weight="normal"/>
    </style:style>
    <style:style style:name="T266" style:family="text">
      <style:text-properties fo:font-variant="normal" fo:text-transform="none" style:font-name="Arial3" fo:language="es" fo:country="ES" fo:font-style="normal" style:text-underline-style="solid" style:text-underline-width="auto" style:text-underline-color="font-color" fo:font-weight="bold"/>
    </style:style>
    <style:style style:name="T267" style:family="text">
      <style:text-properties fo:font-variant="normal" fo:text-transform="none" style:font-name="Arial3" style:text-underline-style="solid" style:text-underline-width="auto" style:text-underline-color="font-color"/>
    </style:style>
    <style:style style:name="T268" style:family="text">
      <style:text-properties fo:font-variant="normal" fo:text-transform="none" fo:letter-spacing="-0.011cm"/>
    </style:style>
    <style:style style:name="T269" style:family="text">
      <style:text-properties fo:font-variant="normal" fo:text-transform="none" fo:letter-spacing="-0.014cm"/>
    </style:style>
    <style:style style:name="T270" style:family="text">
      <style:text-properties fo:font-variant="normal" fo:text-transform="none" style:font-name="Arial6" fo:font-size="9pt" fo:font-style="normal"/>
    </style:style>
    <style:style style:name="T271" style:family="text">
      <style:text-properties fo:font-variant="normal" fo:text-transform="none" style:font-name="Arial6" fo:font-size="9pt" fo:font-style="normal" fo:font-weight="bold"/>
    </style:style>
    <style:style style:name="T272" style:family="text">
      <style:text-properties fo:font-variant="normal" fo:text-transform="none" style:font-name="Arial6" fo:font-size="9pt" fo:font-style="normal" fo:font-weight="bold" fo:background-color="transparent"/>
    </style:style>
    <style:style style:name="T273" style:family="text">
      <style:text-properties fo:font-variant="normal" fo:text-transform="none" style:font-name="Arial6" fo:font-size="9pt" fo:font-style="normal" fo:font-weight="normal"/>
    </style:style>
    <style:style style:name="T274" style:family="text">
      <style:text-properties fo:font-variant="normal" fo:text-transform="none" style:font-name="Arial6" fo:font-size="9pt" fo:font-style="normal" fo:font-weight="normal" fo:background-color="transparent"/>
    </style:style>
    <style:style style:name="T275" style:family="text">
      <style:text-properties fo:font-variant="normal" fo:text-transform="none" style:font-name="Arial6" fo:font-size="9pt" fo:language="es" fo:country="ES" fo:font-style="normal" fo:font-weight="normal"/>
    </style:style>
    <style:style style:name="T276" style:family="text">
      <style:text-properties fo:font-variant="normal" fo:text-transform="none" style:font-name="Arial6" fo:font-size="9pt" fo:language="es" fo:country="ES" fo:font-style="normal" fo:font-weight="normal" fo:background-color="transparent"/>
    </style:style>
    <style:style style:name="T277" style:family="text">
      <style:text-properties fo:font-variant="normal" fo:text-transform="none" style:font-name="Arial6" fo:font-size="9pt" fo:language="es" fo:country="ES" fo:font-style="normal" fo:font-weight="bold"/>
    </style:style>
    <style:style style:name="T278" style:family="text">
      <style:text-properties fo:font-variant="normal" fo:text-transform="none" style:font-name="Arial6" fo:font-size="9pt" fo:language="es" fo:country="ES" fo:font-style="normal" fo:font-weight="bold" fo:background-color="transparent"/>
    </style:style>
    <style:style style:name="T279" style:family="text">
      <style:text-properties fo:font-variant="normal" fo:text-transform="none" style:font-name="Arial6" fo:font-size="10pt" fo:font-style="normal" fo:font-weight="normal" fo:background-color="transparent"/>
    </style:style>
    <style:style style:name="T280" style:family="text">
      <style:text-properties fo:font-variant="normal" fo:text-transform="none" fo:background-color="transparent"/>
    </style:style>
    <style:style style:name="T281" style:family="text">
      <style:text-properties fo:font-variant="normal" fo:text-transform="none" fo:color="#ff0000" fo:background-color="transparent"/>
    </style:style>
    <style:style style:name="T282" style:family="text">
      <style:text-properties fo:font-variant="normal" fo:text-transform="none" fo:color="#ff0000" style:text-line-through-style="none" style:text-underline-style="none" style:text-blinking="false"/>
    </style:style>
    <style:style style:name="T283" style:family="text">
      <style:text-properties fo:font-variant="normal" fo:text-transform="none" fo:color="#ff0000" style:text-line-through-style="none" style:text-underline-style="none" style:text-blinking="false" fo:background-color="transparent"/>
    </style:style>
    <style:style style:name="T284" style:family="text">
      <style:text-properties fo:font-variant="normal" fo:text-transform="none" fo:color="#c9211e" fo:background-color="transparent"/>
    </style:style>
    <style:style style:name="T285" style:family="text">
      <style:text-properties fo:font-variant="normal" fo:text-transform="none" fo:color="#c9211e" style:text-line-through-style="none" style:text-underline-style="none" style:text-blinking="false" fo:background-color="transparent"/>
    </style:style>
    <style:style style:name="T286" style:family="text">
      <style:text-properties fo:font-variant="normal" fo:text-transform="none" style:text-line-through-style="none" style:text-underline-style="none" style:text-blinking="false"/>
    </style:style>
    <style:style style:name="T287" style:family="text">
      <style:text-properties fo:font-variant="normal" fo:text-transform="none" style:text-line-through-style="none" style:font-name="Arial6" fo:font-size="9pt" fo:font-style="normal" style:text-underline-style="none" fo:font-weight="normal" style:text-blinking="false"/>
    </style:style>
    <style:style style:name="T288" style:family="text">
      <style:text-properties fo:font-variant="normal" fo:text-transform="none" style:text-line-through-style="none" style:font-name="Arial6" fo:font-size="9pt" fo:language="es" fo:country="ES" fo:font-style="normal" style:text-underline-style="none" style:text-blinking="false" fo:background-color="transparent"/>
    </style:style>
    <style:style style:name="T289" style:family="text">
      <style:text-properties fo:font-variant="normal" fo:text-transform="none" style:text-line-through-style="none" style:font-name="Arial4" fo:font-size="10pt" fo:language="es" fo:country="ES" fo:font-style="normal" style:text-underline-style="none" style:text-blinking="false" fo:background-color="transparent"/>
    </style:style>
    <style:style style:name="T290" style:family="text">
      <style:text-properties fo:font-variant="normal" fo:text-transform="none" fo:color="#00000a"/>
    </style:style>
    <style:style style:name="T291" style:family="text">
      <style:text-properties fo:font-variant="normal" fo:text-transform="none" fo:color="#00000a" fo:language="es" fo:country="ES" fo:font-style="normal"/>
    </style:style>
    <style:style style:name="T292" style:family="text">
      <style:text-properties fo:font-variant="normal" fo:text-transform="none" fo:color="#00000a" fo:language="es" fo:country="ES" fo:font-style="normal" fo:font-weight="normal"/>
    </style:style>
    <style:style style:name="T293" style:family="text">
      <style:text-properties fo:font-variant="normal" fo:text-transform="none" fo:color="#00000a" fo:language="es" fo:country="ES" fo:font-style="normal" fo:font-weight="normal" fo:background-color="transparent"/>
    </style:style>
    <style:style style:name="T294" style:family="text">
      <style:text-properties fo:font-variant="normal" fo:text-transform="none" fo:color="#00000a" fo:language="es" fo:country="ES" fo:font-style="normal" fo:background-color="transparent"/>
    </style:style>
    <style:style style:name="T295" style:family="text">
      <style:text-properties fo:font-variant="normal" fo:text-transform="none" fo:color="#00000a" fo:language="es" fo:country="ES" fo:font-style="normal" fo:font-weight="bold"/>
    </style:style>
    <style:style style:name="T296" style:family="text">
      <style:text-properties fo:font-variant="normal" fo:text-transform="none" fo:color="#00000a" fo:language="es" fo:country="ES" fo:font-style="normal" fo:font-weight="bold" fo:background-color="transparent"/>
    </style:style>
    <style:style style:name="T297" style:family="text">
      <style:text-properties fo:font-variant="normal" fo:text-transform="none" fo:color="#00000a" style:text-line-through-style="none" style:text-underline-style="none" style:text-blinking="false"/>
    </style:style>
    <style:style style:name="T298" style:family="text">
      <style:text-properties fo:font-variant="normal" fo:text-transform="none" fo:color="#00000a" style:text-line-through-style="none" style:text-underline-style="none" style:text-blinking="false" fo:background-color="transparent"/>
    </style:style>
    <style:style style:name="T299" style:family="text">
      <style:text-properties fo:font-variant="normal" fo:text-transform="none" fo:color="#00000a" style:text-line-through-style="none" fo:language="es" fo:country="ES" fo:font-style="normal" style:text-underline-style="none" style:text-blinking="false" fo:background-color="transparent"/>
    </style:style>
    <style:style style:name="T300" style:family="text">
      <style:text-properties fo:font-variant="normal" fo:text-transform="none" fo:color="#00000a" style:text-line-through-style="none" style:font-name="Arial6" fo:language="es" fo:country="ES" fo:font-style="normal" style:text-underline-style="none" fo:font-weight="normal" style:text-blinking="false" fo:background-color="transparent"/>
    </style:style>
    <style:style style:name="T301" style:family="text">
      <style:text-properties fo:font-variant="normal" fo:text-transform="none" fo:color="#00000a" style:text-line-through-style="none" style:font-name="Arial6" fo:language="es" fo:country="ES" fo:font-style="normal" style:text-underline-style="none" fo:font-weight="bold" style:text-blinking="false" fo:background-color="transparent"/>
    </style:style>
    <style:style style:name="T302" style:family="text">
      <style:text-properties fo:font-variant="normal" fo:text-transform="none" fo:color="#00000a" style:text-line-through-style="none" style:font-name="Arial6" fo:font-size="9pt" fo:language="es" fo:country="ES" fo:font-style="normal" style:text-underline-style="none" fo:font-weight="normal" style:text-blinking="false"/>
    </style:style>
    <style:style style:name="T303" style:family="text">
      <style:text-properties fo:font-variant="normal" fo:text-transform="none" fo:color="#00000a" style:text-line-through-style="none" style:font-name="Arial6" fo:font-size="9pt" fo:language="es" fo:country="ES" fo:font-style="normal" style:text-underline-style="none" fo:font-weight="normal" style:text-blinking="false" fo:background-color="transparent"/>
    </style:style>
    <style:style style:name="T304" style:family="text">
      <style:text-properties fo:font-variant="normal" fo:text-transform="none" fo:color="#00000a" style:text-line-through-style="none" style:font-name="Arial6" fo:font-size="9pt" fo:language="es" fo:country="ES" fo:font-style="normal" style:text-underline-style="none" fo:font-weight="bold" style:text-blinking="false"/>
    </style:style>
    <style:style style:name="T305" style:family="text">
      <style:text-properties fo:font-variant="normal" fo:text-transform="none" fo:color="#00000a" style:text-line-through-style="none" style:font-name="Arial6" fo:font-size="9pt" fo:language="es" fo:country="ES" fo:font-style="normal" style:text-underline-style="none" fo:font-weight="bold" style:text-blinking="false" fo:background-color="transparent"/>
    </style:style>
    <style:style style:name="T306" style:family="text">
      <style:text-properties fo:font-variant="normal" fo:text-transform="none" fo:color="#00000a" fo:background-color="transparent"/>
    </style:style>
    <style:style style:name="T307" style:family="text">
      <style:text-properties fo:font-variant="normal" fo:text-transform="none" fo:color="#00000a" fo:font-weight="bold"/>
    </style:style>
    <style:style style:name="T308" style:family="text">
      <style:text-properties fo:font-variant="normal" fo:text-transform="none" fo:color="#00000a" style:font-name="Arial4" fo:font-size="10pt"/>
    </style:style>
    <style:style style:name="T309" style:family="text">
      <style:text-properties fo:font-variant="normal" fo:text-transform="none" fo:color="#00000a" style:font-name="Arial6" fo:font-size="9pt" fo:language="es" fo:country="ES" fo:font-style="normal"/>
    </style:style>
    <style:style style:name="T310" style:family="text">
      <style:text-properties fo:font-variant="normal" fo:text-transform="none" fo:color="#00000a" style:font-name="Arial6" fo:font-size="9pt" fo:language="es" fo:country="ES" fo:font-style="normal" fo:font-weight="normal"/>
    </style:style>
    <style:style style:name="T311" style:family="text">
      <style:text-properties fo:font-variant="normal" fo:text-transform="none" fo:color="#00000a" style:font-name="Arial6" fo:font-size="9pt" fo:language="es" fo:country="ES" fo:font-style="normal" fo:font-weight="normal" fo:background-color="transparent"/>
    </style:style>
    <style:style style:name="T312" style:family="text">
      <style:text-properties fo:font-variant="normal" fo:text-transform="none" fo:color="#00000a" style:font-name="Arial6" fo:font-size="9pt" fo:language="es" fo:country="ES" fo:font-style="normal" fo:font-weight="bold"/>
    </style:style>
    <style:style style:name="T313" style:family="text">
      <style:text-properties fo:font-variant="normal" fo:text-transform="none" fo:color="#00000a" style:font-name="Arial6" fo:font-size="9pt" fo:language="es" fo:country="ES" fo:font-style="normal" fo:font-weight="bold" fo:background-color="transparent"/>
    </style:style>
    <style:style style:name="T314" style:family="text">
      <style:text-properties fo:font-variant="normal" fo:text-transform="none" fo:color="#00000a" style:font-name="Arial6" fo:font-size="9pt" fo:language="es" fo:country="ES" fo:font-style="normal" fo:background-color="transparent"/>
    </style:style>
    <style:style style:name="T315" style:family="text">
      <style:text-properties fo:font-variant="normal" fo:text-transform="none" fo:color="#00000a" style:font-name="Arial6" fo:font-size="9pt" fo:font-style="normal" fo:font-weight="bold"/>
    </style:style>
    <style:style style:name="T316" style:family="text">
      <style:text-properties fo:font-variant="normal" fo:text-transform="none" fo:color="#00000a" style:font-name="Arial6" fo:font-size="9pt" fo:font-style="normal" fo:font-weight="bold" fo:background-color="transparent"/>
    </style:style>
    <style:style style:name="T317" style:family="text">
      <style:text-properties fo:font-variant="normal" fo:text-transform="none" fo:color="#00000a" style:font-name="Arial6" fo:font-size="9pt" fo:font-style="normal" fo:font-weight="normal"/>
    </style:style>
    <style:style style:name="T318" style:family="text">
      <style:text-properties fo:font-variant="normal" fo:text-transform="none" fo:color="#00000a" style:font-name="Arial6" fo:font-size="9pt" fo:font-style="normal" fo:font-weight="normal" fo:background-color="transparent"/>
    </style:style>
    <style:style style:name="T319" style:family="text">
      <style:text-properties fo:font-variant="normal" fo:text-transform="none" style:font-name="Arial7" fo:font-size="9pt" fo:font-style="normal"/>
    </style:style>
    <style:style style:name="T320" style:family="text">
      <style:text-properties fo:font-variant="normal" fo:text-transform="none" fo:background-color="#ffffff"/>
    </style:style>
    <style:style style:name="T321" style:family="text">
      <style:text-properties fo:font-variant="normal" fo:text-transform="none" style:use-window-font-color="true" style:font-name="Arial1" fo:font-size="10pt" fo:letter-spacing="normal" fo:language="es" fo:country="ES" fo:font-style="normal" style:text-underline-style="none" fo:font-weight="bold" fo:background-color="#ffffff" style:font-name-asian="SimSun2" style:font-size-asian="10pt" style:font-style-asian="italic" style:font-weight-asian="bold" style:font-name-complex="Century Gothic" style:font-size-complex="10pt" style:font-style-complex="italic" style:font-weight-complex="bold" loext:opacity="0%" loext:char-shading-value="0"/>
    </style:style>
    <style:style style:name="T322" style:family="text">
      <style:text-properties fo:font-variant="normal" fo:text-transform="none" style:use-window-font-color="true" style:font-name="Arial1" fo:font-size="10pt" fo:letter-spacing="normal" fo:language="es" fo:country="ES" fo:font-style="normal" style:text-underline-style="none" fo:font-weight="normal" fo:background-color="#ffffff" style:font-name-asian="SimSun2" style:font-size-asian="10pt" style:font-style-asian="italic" style:font-weight-asian="normal" style:font-name-complex="Century Gothic" style:font-size-complex="10pt" style:font-style-complex="italic" style:font-weight-complex="normal" loext:opacity="0%" loext:char-shading-value="0"/>
    </style:style>
    <style:style style:name="T323"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ArialMT1" style:font-size-asian="10pt" style:font-style-asian="normal" style:font-weight-asian="normal" style:font-name-complex="Arial1" style:font-size-complex="10pt" style:font-style-complex="normal" style:font-weight-complex="normal" loext:opacity="0%" loext:char-shading-value="0"/>
    </style:style>
    <style:style style:name="T324"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ArialMT1" style:font-size-asian="10pt" style:language-asian="zh" style:country-asian="CN" style:font-style-asian="normal" style:font-weight-asian="normal" style:font-name-complex="ArialMT1" style:font-size-complex="10pt" style:font-style-complex="normal" style:font-weight-complex="normal" loext:opacity="0%" loext:char-shading-value="0"/>
    </style:style>
    <style:style style:name="T325"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SimSun2" style:font-size-asian="10pt" style:font-style-asian="normal" style:font-weight-asian="normal" style:font-name-complex="Times New Roman" style:font-size-complex="10pt" style:font-style-complex="normal" style:font-weight-complex="normal" loext:opacity="0%" loext:char-shading-value="0"/>
    </style:style>
    <style:style style:name="T326"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SimSun2" style:font-size-asian="10pt" style:font-style-asian="normal" style:font-weight-asian="normal" style:font-name-complex="Arial1" style:font-size-complex="10pt" style:font-style-complex="normal" style:font-weight-complex="normal" loext:opacity="0%" loext:char-shading-value="0"/>
    </style:style>
    <style:style style:name="T327"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SimSun2" style:font-size-asian="10pt" style:language-asian="zh" style:country-asian="CN" style:font-style-asian="normal" style:font-weight-asian="normal" style:font-name-complex="Arial9" style:font-size-complex="10pt" style:font-style-complex="normal" style:font-weight-complex="normal" loext:opacity="0%" loext:char-shading-value="0"/>
    </style:style>
    <style:style style:name="T328"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SimSun2" style:font-size-asian="10pt" style:language-asian="zh" style:country-asian="CN" style:font-style-asian="normal" style:font-weight-asian="normal" style:font-name-complex="Arial1" style:font-size-complex="10pt" style:font-style-complex="normal" style:font-weight-complex="normal" loext:opacity="0%" loext:char-shading-value="0"/>
    </style:style>
    <style:style style:name="T329"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Times New Roman" style:font-size-asian="10pt" style:language-asian="zh" style:country-asian="CN" style:font-style-asian="normal" style:font-weight-asian="normal" style:font-name-complex="Arial9" style:font-size-complex="10pt" style:font-style-complex="normal" style:font-weight-complex="normal" loext:opacity="0%" loext:char-shading-value="0"/>
    </style:style>
    <style:style style:name="T330"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Arial1" style:font-size-asian="10pt" style:language-asian="zh" style:country-asian="CN" style:font-style-asian="normal" style:font-weight-asian="normal" style:font-name-complex="Arial1" style:font-size-complex="10pt" style:font-style-complex="normal" style:font-weight-complex="normal" loext:opacity="0%" loext:char-shading-value="0"/>
    </style:style>
    <style:style style:name="T331"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Arial-BoldItalicMT1" style:font-size-asian="10pt" style:language-asian="zh" style:country-asian="CN" style:font-style-asian="normal" style:font-weight-asian="normal" style:font-name-complex="Arial-BoldItalicMT1" style:font-size-complex="10pt" style:font-style-complex="normal" style:font-weight-complex="normal" loext:opacity="0%" loext:char-shading-value="0"/>
    </style:style>
    <style:style style:name="T332" style:family="text">
      <style:text-properties fo:font-variant="normal" fo:text-transform="none" style:use-window-font-color="true" style:font-name="Arial1" fo:font-size="10pt" fo:letter-spacing="-0.005cm" fo:language="es" fo:country="ES" fo:font-style="normal" style:text-underline-style="none" fo:font-weight="bold" fo:background-color="transparent" style:font-name-asian="SimSun2" style:font-size-asian="10pt" style:font-style-asian="normal" style:font-weight-asian="bold" style:font-name-complex="Times New Roman" style:font-size-complex="10pt" style:font-style-complex="normal" style:font-weight-complex="bold" loext:opacity="0%" loext:char-shading-value="0"/>
    </style:style>
    <style:style style:name="T333" style:family="text">
      <style:text-properties fo:font-variant="normal" fo:text-transform="none" style:use-window-font-color="true" style:font-name="Arial1" fo:font-size="10pt" fo:letter-spacing="-0.005cm" fo:language="es" fo:country="ES" fo:font-style="normal" style:text-underline-style="none" fo:font-weight="bold" fo:background-color="transparent" style:font-name-asian="SimSun2" style:font-size-asian="10pt" style:font-style-asian="normal" style:font-weight-asian="bold" style:font-name-complex="Arial1" style:font-size-complex="10pt" style:font-style-complex="normal" style:font-weight-complex="bold" loext:opacity="0%" loext:char-shading-value="0"/>
    </style:style>
    <style:style style:name="T334" style:family="text">
      <style:text-properties fo:font-variant="normal" fo:text-transform="none" style:use-window-font-color="true" style:font-name="Arial1" fo:font-size="10pt" fo:letter-spacing="-0.005cm" fo:language="es" fo:country="ES" fo:font-style="normal" style:text-underline-style="none" fo:font-weight="bold" fo:background-color="transparent" style:font-name-asian="Arial1" style:font-size-asian="10pt" style:language-asian="zh" style:country-asian="CN" style:font-style-asian="normal" style:font-weight-asian="bold" style:font-name-complex="Arial1" style:font-size-complex="10pt" style:font-style-complex="normal" style:font-weight-complex="bold" loext:opacity="0%" loext:char-shading-value="0"/>
    </style:style>
    <style:style style:name="T335" style:family="text">
      <style:text-properties fo:font-variant="normal" fo:text-transform="none" style:use-window-font-color="true" style:font-name="Arial1" fo:font-size="10pt" fo:letter-spacing="-0.005cm" fo:language="es" fo:country="ES" fo:font-style="normal" style:text-underline-style="none" fo:font-weight="bold" fo:background-color="#ffffff" style:font-name-asian="Arial1" style:font-size-asian="10pt" style:language-asian="zh" style:country-asian="CN" style:font-style-asian="normal" style:font-weight-asian="bold" style:font-name-complex="Arial1" style:font-size-complex="10pt" style:font-style-complex="normal" style:font-weight-complex="bold" loext:opacity="0%" loext:char-shading-value="0"/>
    </style:style>
    <style:style style:name="T336"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2" style:font-size-asian="10pt" style:font-style-asian="italic" style:font-weight-asian="bold" style:font-name-complex="Arial1" style:font-size-complex="10pt" style:font-style-complex="italic" style:font-weight-complex="bold" loext:opacity="0%" loext:char-shading-value="0"/>
    </style:style>
    <style:style style:name="T337"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2" style:font-size-asian="10pt" style:font-style-asian="italic" style:font-weight-asian="bold" style:font-name-complex="Times New Roman" style:font-size-complex="10pt" style:font-style-complex="italic" style:font-weight-complex="bold" loext:opacity="0%" loext:char-shading-value="0"/>
    </style:style>
    <style:style style:name="T338"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2" style:font-size-asian="10pt" style:font-style-asian="italic" style:font-weight-asian="normal" style:font-name-complex="Arial1" style:font-size-complex="10pt" style:font-style-complex="italic" style:font-weight-complex="normal" loext:opacity="0%" loext:char-shading-value="0"/>
    </style:style>
    <style:style style:name="T339"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2" style:font-size-asian="10pt" style:font-style-asian="italic" style:font-weight-asian="normal" style:font-name-complex="Times New Roman" style:font-size-complex="10pt" style:font-style-complex="italic" style:font-weight-complex="normal" loext:opacity="0%" loext:char-shading-value="0"/>
    </style:style>
    <style:style style:name="T340"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2" style:font-size-asian="10pt" style:language-asian="zh" style:country-asian="CN" style:font-style-asian="italic" style:font-weight-asian="normal" style:font-size-complex="10pt" style:language-complex="hi" style:country-complex="IN" style:font-style-complex="italic" style:font-weight-complex="normal"/>
    </style:style>
    <style:style style:name="T341" style:family="text">
      <style:text-properties fo:font-variant="normal" fo:text-transform="none" style:use-window-font-color="true" fo:letter-spacing="-0.005cm" fo:font-style="italic" style:text-underline-style="solid" style:text-underline-width="auto" style:text-underline-color="font-color" style:letter-kerning="false" fo:background-color="transparent" style:font-name-asian="SimSun3" style:font-style-asian="italic" style:font-name-complex="Arial1" style:font-style-complex="italic" style:font-weight-complex="normal" loext:opacity="0%" loext:char-shading-value="0"/>
    </style:style>
    <style:style style:name="T342" style:family="text">
      <style:text-properties fo:font-variant="normal" fo:text-transform="none" style:use-window-font-color="true" fo:letter-spacing="-0.005cm" fo:font-style="italic" style:text-underline-style="none" style:letter-kerning="false" fo:background-color="transparent" style:font-name-asian="SimSun3" style:font-style-asian="italic" style:font-name-complex="Arial1" style:font-style-complex="italic" style:font-weight-complex="normal" loext:opacity="0%" loext:char-shading-value="0"/>
    </style:style>
    <style:style style:name="T343" style:family="text">
      <style:text-properties fo:font-variant="normal" fo:text-transform="none" style:use-window-font-color="true" fo:letter-spacing="-0.005cm" fo:language="es" fo:country="ES" style:text-underline-style="solid" style:text-underline-width="auto" style:text-underline-color="font-color" fo:font-weight="bold" fo:background-color="transparent" style:font-name-asian="ArialMT1" style:font-weight-asian="bold" style:font-name-complex="Arial1" style:font-weight-complex="bold" loext:opacity="0%" loext:char-shading-value="0"/>
    </style:style>
    <style:style style:name="T344" style:family="text">
      <style:text-properties fo:font-variant="normal" fo:text-transform="none" style:use-window-font-color="true" fo:letter-spacing="-0.005cm" fo:language="es" fo:country="ES" style:text-underline-style="none" fo:font-weight="normal" fo:background-color="transparent" style:font-name-asian="ArialMT1" style:font-weight-asian="normal" style:font-name-complex="Arial1" style:font-weight-complex="normal" loext:opacity="0%" loext:char-shading-value="0"/>
    </style:style>
    <style:style style:name="T345" style:family="text">
      <style:text-properties fo:font-variant="normal" fo:text-transform="none" style:use-window-font-color="true" fo:letter-spacing="-0.005cm" fo:language="es" fo:country="ES" fo:font-style="italic" style:text-underline-style="none" style:letter-kerning="false" fo:background-color="transparent" style:font-name-asian="SimSun3" style:font-style-asian="italic" style:font-name-complex="Arial1" style:font-style-complex="italic" style:font-weight-complex="normal"/>
    </style:style>
    <style:style style:name="T346" style:family="text">
      <style:text-properties fo:font-variant="normal" fo:text-transform="none" style:use-window-font-color="true" fo:letter-spacing="-0.005cm" fo:language="es" fo:country="ES" fo:font-style="italic" style:text-underline-style="solid" style:text-underline-width="auto" style:text-underline-color="font-color" style:letter-kerning="false" fo:background-color="transparent" style:font-name-asian="SimSun3" style:font-style-asian="italic" style:font-name-complex="Arial1" style:font-style-complex="italic" style:font-weight-complex="normal"/>
    </style:style>
    <style:style style:name="T347" style:family="text">
      <style:text-properties fo:font-variant="normal" fo:text-transform="none" style:use-window-font-color="true" style:font-name="Arial5" fo:font-size="10pt" fo:letter-spacing="-0.005cm" fo:language="es" fo:country="ES" fo:font-style="normal" style:text-underline-style="none" fo:font-weight="normal" fo:background-color="transparent" style:font-name-asian="SimSun2" style:font-size-asian="10pt" style:language-asian="zh" style:country-asian="CN" style:font-style-asian="normal" style:font-weight-asian="normal" style:font-name-complex="Arial1" style:font-size-complex="10pt" style:font-style-complex="normal" style:font-weight-complex="normal" loext:opacity="0%" loext:char-shading-value="0"/>
    </style:style>
    <style:style style:name="T348" style:family="text">
      <style:text-properties fo:font-variant="normal" fo:text-transform="none" style:use-window-font-color="true" style:font-name="Arial5" fo:font-size="10pt" fo:letter-spacing="-0.005cm" fo:language="es" fo:country="ES" fo:font-style="normal" style:text-underline-style="none" fo:font-weight="normal" fo:background-color="transparent" style:font-name-asian="Arial-BoldItalicMT1" style:font-size-asian="10pt" style:language-asian="zh" style:country-asian="CN" style:font-style-asian="normal" style:font-weight-asian="normal" style:font-name-complex="Arial-BoldItalicMT1" style:font-size-complex="10pt" style:font-style-complex="normal" style:font-weight-complex="normal" loext:opacity="0%" loext:char-shading-value="0"/>
    </style:style>
    <style:style style:name="T349" style:family="text">
      <style:text-properties fo:font-variant="normal" fo:text-transform="none" style:use-window-font-color="true" style:font-name="Arial5" fo:font-size="10pt" fo:letter-spacing="-0.005cm" fo:language="es" fo:country="ES" fo:font-style="normal" style:text-underline-style="none" fo:font-weight="bold" fo:background-color="transparent" style:font-name-asian="Arial-BoldItalicMT1" style:font-size-asian="10pt" style:language-asian="zh" style:country-asian="CN" style:font-style-asian="normal" style:font-weight-asian="bold" style:font-name-complex="Arial-BoldItalicMT1" style:font-size-complex="10pt" style:font-style-complex="normal" style:font-weight-complex="bold" loext:opacity="0%" loext:char-shading-value="0"/>
    </style:style>
    <style:style style:name="T350" style:family="text">
      <style:text-properties fo:font-variant="normal" fo:text-transform="none" style:use-window-font-color="true" style:font-name="Arial5" fo:font-size="8pt" fo:letter-spacing="-0.005cm" fo:font-style="normal" style:text-underline-style="none" fo:background-color="transparent" style:font-name-asian="SimSun2" style:font-size-asian="8pt" style:font-style-asian="normal" style:font-name-complex="Arial1" style:font-size-complex="8pt" style:font-style-complex="normal" style:font-weight-complex="bold" loext:opacity="0%" loext:char-shading-value="0"/>
    </style:style>
    <style:style style:name="T351" style:family="text">
      <style:text-properties fo:font-variant="normal" fo:text-transform="none" style:use-window-font-color="true" fo:font-size="8pt" fo:letter-spacing="-0.005cm" fo:font-style="normal" style:text-underline-style="none" fo:background-color="transparent" style:font-name-asian="SimSun2" style:font-size-asian="8pt" style:font-style-asian="normal" style:font-name-complex="Arial1" style:font-size-complex="8pt" style:font-style-complex="normal" style:font-weight-complex="bold" loext:opacity="0%" loext:char-shading-value="0"/>
    </style:style>
    <style:style style:name="T352" style:family="text">
      <style:text-properties fo:font-variant="normal" fo:text-transform="none" fo:letter-spacing="-0.005cm" fo:language="es" fo:country="ES" style:text-underline-style="none" fo:font-weight="bold" fo:background-color="transparent" style:font-name-asian="ArialMT1" style:font-weight-asian="bold" style:font-name-complex="Arial1" style:font-weight-complex="bold" loext:opacity="0%" loext:char-shading-value="0"/>
    </style:style>
    <style:style style:name="T353" style:family="text">
      <style:text-properties fo:font-variant="normal" fo:text-transform="none" fo:letter-spacing="-0.005cm" fo:language="es" fo:country="ES" style:text-underline-style="none" fo:font-weight="normal" fo:background-color="transparent" style:font-name-asian="ArialMT1" style:font-weight-asian="normal" style:font-name-complex="Arial1" style:font-weight-complex="normal" loext:opacity="0%" loext:char-shading-value="0"/>
    </style:style>
    <style:style style:name="T354" style:family="text">
      <style:text-properties fo:font-variant="normal" fo:text-transform="none" fo:letter-spacing="-0.005cm" fo:language="es" fo:country="ES" style:text-underline-style="solid" style:text-underline-width="auto" style:text-underline-color="font-color" fo:font-weight="bold" fo:background-color="transparent" style:font-name-asian="ArialMT1" style:font-weight-asian="bold" style:font-name-complex="Arial1" style:font-weight-complex="bold" loext:opacity="0%" loext:char-shading-value="0"/>
    </style:style>
    <style:style style:name="T355" style:family="text">
      <style:text-properties fo:font-variant="normal" fo:text-transform="none" fo:letter-spacing="-0.005cm" fo:font-style="normal" style:text-underline-style="none" fo:font-weight="normal" style:letter-kerning="true" style:font-name-asian="SimSun2" style:language-asian="zh" style:country-asian="CN" style:font-style-asian="normal" style:font-weight-asian="normal" style:language-complex="hi" style:country-complex="IN" style:font-style-complex="normal" style:font-weight-complex="normal" loext:opacity="0%"/>
    </style:style>
    <style:style style:name="T356" style:family="text">
      <style:text-properties fo:font-variant="normal" fo:text-transform="none" fo:letter-spacing="-0.005cm" fo:font-style="normal" style:text-underline-style="none" fo:font-weight="bold" style:letter-kerning="true" style:font-name-asian="SimSun2" style:language-asian="zh" style:country-asian="CN" style:font-style-asian="normal" style:font-weight-asian="bold" style:language-complex="hi" style:country-complex="IN" style:font-style-complex="normal" style:font-weight-complex="bold" loext:opacity="0%"/>
    </style:style>
    <style:style style:name="T357" style:family="text">
      <style:text-properties fo:font-variant="normal" fo:text-transform="none" fo:letter-spacing="-0.005cm" style:text-underline-style="none" style:letter-kerning="true" style:font-name-asian="SimSun2" style:language-asian="zh" style:country-asian="CN" style:language-complex="hi" style:country-complex="IN"/>
    </style:style>
    <style:style style:name="T358" style:family="text">
      <style:text-properties fo:font-variant="normal" fo:text-transform="none" fo:letter-spacing="-0.005cm" style:text-underline-style="none" fo:font-weight="bold" style:letter-kerning="true" style:font-name-asian="SimSun2" style:language-asian="zh" style:country-asian="CN" style:font-weight-asian="bold" style:language-complex="hi" style:country-complex="IN" style:font-weight-complex="bold"/>
    </style:style>
    <style:style style:name="T359" style:family="text">
      <style:text-properties fo:font-variant="normal" fo:text-transform="none" fo:color="#ff6600" style:font-name="Arial1" fo:font-size="10pt" fo:letter-spacing="-0.005cm" fo:language="es" fo:country="ES" fo:font-style="normal" style:text-underline-style="none" fo:font-weight="normal" fo:background-color="transparent" style:font-name-asian="ArialMT1" style:font-size-asian="10pt" style:language-asian="zh" style:country-asian="CN" style:font-style-asian="normal" style:font-weight-asian="normal" style:font-name-complex="ArialMT1" style:font-size-complex="10pt" style:font-style-complex="normal" style:font-weight-complex="normal" loext:opacity="0%" loext:char-shading-value="0"/>
    </style:style>
    <style:style style:name="T360" style:family="text">
      <style:text-properties fo:font-variant="normal" fo:text-transform="none" fo:color="#ff3333" style:font-name="Arial1" fo:font-size="10pt" fo:letter-spacing="-0.005cm" fo:language="es" fo:country="ES" fo:font-style="normal" style:text-underline-style="none" fo:font-weight="normal" fo:background-color="transparent" style:font-name-asian="Arial-BoldItalicMT1" style:font-size-asian="10pt" style:language-asian="zh" style:country-asian="CN" style:font-style-asian="normal" style:font-weight-asian="normal" style:font-name-complex="Arial-BoldItalicMT1" style:font-size-complex="10pt" style:font-style-complex="normal" style:font-weight-complex="normal" loext:opacity="0%" loext:char-shading-value="0"/>
    </style:style>
    <style:style style:name="T361" style:family="text">
      <style:text-properties fo:font-variant="normal" fo:text-transform="none" fo:letter-spacing="normal" fo:font-style="normal" style:text-underline-style="none" fo:font-weight="bold" style:letter-kerning="false" style:font-name-asian="Arial8" style:font-style-asian="normal" style:font-weight-asian="bold" style:font-name-complex="Times New Roman" style:font-style-complex="normal" style:font-weight-complex="bold" loext:opacity="0%" loext:char-shading-value="0"/>
    </style:style>
    <style:style style:name="T362" style:family="text">
      <style:text-properties fo:font-variant="normal" fo:text-transform="none" fo:letter-spacing="normal" fo:font-style="normal" style:text-underline-style="none" style:letter-kerning="false" style:font-name-asian="Arial8" style:font-style-asian="normal" style:font-name-complex="Times New Roman" style:font-style-complex="normal" loext:opacity="0%" loext:char-shading-value="0"/>
    </style:style>
    <style:style style:name="T363" style:family="text">
      <style:text-properties fo:font-variant="normal" fo:text-transform="none" fo:letter-spacing="normal" fo:font-style="normal" style:text-underline-style="solid" style:text-underline-width="auto" style:text-underline-color="font-color" fo:font-weight="bold" style:letter-kerning="false" style:font-name-asian="Arial8" style:font-style-asian="normal" style:font-weight-asian="bold" style:font-name-complex="Times New Roman" style:font-style-complex="normal" style:font-weight-complex="bold" loext:opacity="0%" loext:char-shading-value="0"/>
    </style:style>
    <style:style style:name="T364" style:family="text">
      <style:text-properties fo:font-variant="normal" fo:text-transform="none" fo:letter-spacing="normal" style:text-underline-style="none" fo:font-weight="bold" style:letter-kerning="false" style:font-name-asian="Arial8" style:font-weight-asian="bold" style:font-name-complex="Times New Roman" style:font-weight-complex="bold" loext:opacity="0%" loext:char-shading-value="0"/>
    </style:style>
    <style:style style:name="T365" style:family="text">
      <style:text-properties fo:font-variant="normal" fo:text-transform="none" fo:letter-spacing="normal" fo:font-style="italic" style:text-underline-style="none" fo:font-weight="bold" style:letter-kerning="false" style:font-name-asian="Arial8" style:font-style-asian="italic" style:font-weight-asian="bold" style:font-name-complex="Times New Roman" style:font-style-complex="italic" style:font-weight-complex="bold"/>
    </style:style>
    <style:style style:name="T366" style:family="text">
      <style:text-properties fo:font-variant="normal" fo:text-transform="none" style:font-name="Arial1" fo:font-size="10pt" fo:letter-spacing="-0.005cm" fo:language="es" fo:country="ES" fo:font-style="normal" style:text-underline-style="none" fo:font-weight="normal" style:letter-kerning="true" style:font-name-asian="SimSun2" style:font-size-asian="10pt" style:language-asian="zh" style:country-asian="CN" style:font-style-asian="normal" style:font-weight-asian="normal" style:font-size-complex="10pt" style:language-complex="hi" style:country-complex="IN" style:font-style-complex="normal" style:font-weight-complex="normal" loext:opacity="0%"/>
    </style:style>
    <style:style style:name="T367" style:family="text">
      <style:text-properties fo:font-variant="normal" fo:text-transform="none" style:font-name="Arial1" fo:font-size="10pt" fo:letter-spacing="-0.005cm" fo:language="es" fo:country="ES" fo:font-style="normal" style:text-underline-style="none" fo:font-weight="normal" style:letter-kerning="true" fo:background-color="transparent" style:font-name-asian="SimSun2" style:font-size-asian="10pt" style:language-asian="zh" style:country-asian="CN" style:font-style-asian="normal" style:font-weight-asian="normal" style:font-size-complex="10pt" style:language-complex="hi" style:country-complex="IN" style:font-style-complex="normal" style:font-weight-complex="normal" loext:opacity="0%"/>
    </style:style>
    <style:style style:name="T368" style:family="text">
      <style:text-properties fo:font-variant="normal" fo:text-transform="none" style:font-name="Arial1" fo:font-size="10pt" fo:letter-spacing="-0.005cm" fo:language="es" fo:country="ES" fo:font-style="normal" style:text-underline-style="none" fo:font-weight="bold" style:letter-kerning="true" fo:background-color="transparent" style:font-name-asian="SimSun2" style:font-size-asian="10pt" style:language-asian="zh" style:country-asian="CN" style:font-style-asian="normal" style:font-weight-asian="bold" style:font-size-complex="10pt" style:language-complex="hi" style:country-complex="IN" style:font-style-complex="normal" style:font-weight-complex="bold" loext:opacity="0%"/>
    </style:style>
    <style:style style:name="T369" style:family="text">
      <style:text-properties fo:font-variant="normal" fo:text-transform="none" style:font-name="Arial1" fo:font-size="10pt" fo:letter-spacing="-0.005cm" style:text-underline-style="none" style:letter-kerning="true" style:font-name-asian="SimSun2" style:font-size-asian="10pt" style:language-asian="zh" style:country-asian="CN" style:font-size-complex="10pt" style:language-complex="hi" style:country-complex="IN"/>
    </style:style>
    <style:style style:name="T370" style:family="text">
      <style:text-properties fo:font-variant="normal" fo:text-transform="none" style:font-name="Arial1" fo:font-size="10pt" fo:letter-spacing="-0.005cm" style:text-underline-style="none" fo:font-weight="bold" style:letter-kerning="true" style:font-name-asian="SimSun2" style:font-size-asian="10pt" style:language-asian="zh" style:country-asian="CN" style:font-weight-asian="bold" style:font-size-complex="10pt" style:language-complex="hi" style:country-complex="IN" style:font-weight-complex="bold"/>
    </style:style>
    <style:style style:name="T371" style:family="text">
      <style:text-properties fo:font-variant="normal" fo:text-transform="none" fo:font-size="9pt" fo:language="es" fo:country="ES" fo:font-style="normal" fo:font-weight="bold" fo:background-color="transparent"/>
    </style:style>
    <style:style style:name="T372" style:family="text">
      <style:text-properties fo:color="#111111"/>
    </style:style>
    <style:style style:name="T373" style:family="text">
      <style:text-properties fo:color="#111111" style:font-name="Arial4" fo:font-size="10pt"/>
    </style:style>
    <style:style style:name="T374" style:family="text">
      <style:text-properties fo:color="#111111" style:font-name="Arial3" fo:font-size="10pt"/>
    </style:style>
    <style:style style:name="T375" style:family="text">
      <style:text-properties fo:color="#111111" style:font-name="Arial3" fo:font-size="8pt"/>
    </style:style>
    <style:style style:name="T376" style:family="text">
      <style:text-properties fo:color="#111111" style:font-name="Arial3" fo:font-size="8pt" fo:language="es" fo:country="ES" fo:font-style="italic" fo:font-weight="normal"/>
    </style:style>
    <style:style style:name="T377" style:family="text">
      <style:text-properties fo:color="#111111" fo:language="es" fo:country="ES" fo:font-style="italic" fo:font-weight="normal"/>
    </style:style>
    <style:style style:name="T378" style:family="text">
      <style:text-properties fo:color="#111111" fo:font-style="italic" fo:font-weight="normal"/>
    </style:style>
    <style:style style:name="T379" style:family="text">
      <style:text-properties fo:color="#111111" style:font-name="Arial6" fo:font-size="10pt"/>
    </style:style>
    <style:style style:name="T380" style:family="text">
      <style:text-properties fo:color="#111111" style:font-name="Arial1" fo:font-size="10pt" fo:letter-spacing="-0.005cm" fo:language="es" fo:country="ES" fo:font-style="normal" fo:font-weight="normal" fo:background-color="#ffffff" style:font-name-asian="ArialMT1" style:font-size-asian="10pt" style:font-style-asian="normal" style:font-weight-asian="normal" style:font-name-complex="Verdana" style:font-size-complex="10pt" style:font-style-complex="normal" style:font-weight-complex="normal" loext:opacity="100%" loext:char-shading-value="0"/>
    </style:style>
    <style:style style:name="T381" style:family="text">
      <style:text-properties fo:color="#000081" style:font-name="Arial3" fo:font-size="10pt"/>
    </style:style>
    <style:style style:name="T382" style:family="text">
      <style:text-properties fo:color="#000081" style:font-name="Arial3" fo:font-size="8pt" fo:language="es" fo:country="ES" fo:font-style="italic" fo:font-weight="normal"/>
    </style:style>
    <style:style style:name="T383" style:family="text">
      <style:text-properties fo:letter-spacing="-0.004cm"/>
    </style:style>
    <style:style style:name="T384" style:family="text">
      <style:text-properties fo:letter-spacing="-0.004cm" fo:font-weight="bold"/>
    </style:style>
    <style:style style:name="T385" style:family="text">
      <style:text-properties fo:letter-spacing="-0.004cm" fo:language="es" fo:country="ES" fo:font-weight="normal"/>
    </style:style>
    <style:style style:name="T386" style:family="text">
      <style:text-properties fo:letter-spacing="-0.004cm" fo:language="es" fo:country="ES" fo:font-style="italic" fo:font-weight="normal"/>
    </style:style>
    <style:style style:name="T387" style:family="text">
      <style:text-properties fo:letter-spacing="-0.007cm"/>
    </style:style>
    <style:style style:name="T388" style:family="text">
      <style:text-properties fo:letter-spacing="-0.007cm" fo:language="es" fo:country="ES" fo:font-weight="bold"/>
    </style:style>
    <style:style style:name="T389" style:family="text">
      <style:text-properties fo:letter-spacing="-0.007cm" fo:language="es" fo:country="ES" fo:font-weight="bold" fo:background-color="#ffffff"/>
    </style:style>
    <style:style style:name="T390" style:family="text">
      <style:text-properties fo:letter-spacing="-0.007cm" fo:language="es" fo:country="ES" fo:font-weight="normal"/>
    </style:style>
    <style:style style:name="T391" style:family="text">
      <style:text-properties fo:letter-spacing="-0.007cm" fo:language="es" fo:country="ES" fo:font-style="italic" fo:font-weight="bold"/>
    </style:style>
    <style:style style:name="T392" style:family="text">
      <style:text-properties fo:letter-spacing="-0.007cm" fo:language="es" fo:country="ES" fo:font-style="italic" fo:font-weight="normal"/>
    </style:style>
    <style:style style:name="T393" style:family="text">
      <style:text-properties fo:letter-spacing="-0.007cm" fo:language="es" fo:country="ES" style:text-underline-style="solid" style:text-underline-width="auto" style:text-underline-color="font-color" fo:font-weight="bold"/>
    </style:style>
    <style:style style:name="T394" style:family="text">
      <style:text-properties fo:letter-spacing="-0.007cm" fo:font-weight="bold"/>
    </style:style>
    <style:style style:name="T395" style:family="text">
      <style:text-properties fo:letter-spacing="-0.007cm" fo:font-weight="normal"/>
    </style:style>
    <style:style style:name="T396" style:family="text">
      <style:text-properties fo:letter-spacing="-0.007cm" fo:font-style="italic" fo:font-weight="bold"/>
    </style:style>
    <style:style style:name="T397" style:family="text">
      <style:text-properties fo:letter-spacing="-0.007cm" fo:font-style="italic" fo:font-weight="normal"/>
    </style:style>
    <style:style style:name="T398" style:family="text">
      <style:text-properties fo:letter-spacing="-0.011cm"/>
    </style:style>
    <style:style style:name="T399" style:family="text">
      <style:text-properties fo:letter-spacing="-0.113cm"/>
    </style:style>
    <style:style style:name="T400" style:family="text">
      <style:text-properties fo:letter-spacing="-0.014cm"/>
    </style:style>
    <style:style style:name="T401" style:family="text">
      <style:text-properties fo:color="#191a1f" fo:font-style="italic"/>
    </style:style>
    <style:style style:name="T402" style:family="text">
      <style:text-properties fo:background-color="transparent"/>
    </style:style>
    <style:style style:name="T403" style:family="text">
      <style:text-properties style:font-name="Arial7" fo:font-size="9pt"/>
    </style:style>
    <style:style style:name="T404" style:family="text">
      <style:text-properties style:font-name="Arial7" fo:font-size="9pt" fo:font-style="italic" fo:font-weight="bold"/>
    </style:style>
    <style:style style:name="T405" style:family="text">
      <style:text-properties fo:color="#ff0000"/>
    </style:style>
    <style:style style:name="T406" style:family="text">
      <style:text-properties fo:color="#ff0000" style:text-line-through-style="none" style:text-underline-style="none" style:text-blinking="false" fo:background-color="transparent"/>
    </style:style>
    <style:style style:name="T407" style:family="text">
      <style:text-properties fo:color="#ff0000" style:text-line-through-style="none" style:text-underline-style="none" fo:font-weight="bold" style:text-blinking="false" fo:background-color="transparent"/>
    </style:style>
    <style:style style:name="T408" style:family="text">
      <style:text-properties fo:color="#c9211e" style:text-line-through-style="none" style:text-underline-style="none" style:text-blinking="false" fo:background-color="transparent"/>
    </style:style>
    <style:style style:name="T409" style:family="text">
      <style:text-properties style:text-line-through-style="none" style:text-underline-style="none" style:text-blinking="false"/>
    </style:style>
    <style:style style:name="T410" style:family="text">
      <style:text-properties style:text-line-through-style="none" style:text-underline-style="none" style:text-blinking="false" fo:background-color="transparent"/>
    </style:style>
    <style:style style:name="T411" style:family="text">
      <style:text-properties style:text-line-through-style="none" style:text-underline-style="none" fo:font-weight="bold" style:text-blinking="false" fo:background-color="transparent"/>
    </style:style>
    <style:style style:name="T412" style:family="text">
      <style:text-properties style:text-line-through-style="none" fo:font-style="italic" style:text-underline-style="none" style:text-blinking="false"/>
    </style:style>
    <style:style style:name="T413" style:family="text">
      <style:text-properties style:text-line-through-style="none" fo:font-style="italic" style:text-underline-style="none" style:text-blinking="false" fo:background-color="transparent"/>
    </style:style>
    <style:style style:name="T414" style:family="text">
      <style:text-properties style:text-line-through-style="none" fo:language="es" fo:country="ES" style:text-underline-style="none" fo:font-weight="normal" style:text-blinking="false" fo:background-color="transparent"/>
    </style:style>
    <style:style style:name="T415" style:family="text">
      <style:text-properties style:text-line-through-style="none" fo:language="es" fo:country="ES" style:text-underline-style="none" fo:font-weight="bold" style:text-blinking="false" fo:background-color="transparent"/>
    </style:style>
    <style:style style:name="T416" style:family="text">
      <style:text-properties fo:color="#00000a"/>
    </style:style>
    <style:style style:name="T417" style:family="text">
      <style:text-properties fo:color="#00000a" fo:language="es" fo:country="ES"/>
    </style:style>
    <style:style style:name="T418" style:family="text">
      <style:text-properties fo:color="#00000a" fo:language="es" fo:country="ES" fo:font-weight="normal"/>
    </style:style>
    <style:style style:name="T419" style:family="text">
      <style:text-properties fo:color="#00000a" fo:language="es" fo:country="ES" fo:font-style="italic" fo:font-weight="normal"/>
    </style:style>
    <style:style style:name="T420" style:family="text">
      <style:text-properties fo:color="#00000a" fo:language="es" fo:country="ES" fo:background-color="transparent"/>
    </style:style>
    <style:style style:name="T421" style:family="text">
      <style:text-properties fo:color="#00000a" fo:language="es" fo:country="ES" fo:font-weight="bold" fo:background-color="transparent"/>
    </style:style>
    <style:style style:name="T422" style:family="text">
      <style:text-properties fo:color="#00000a" style:text-line-through-style="none" fo:language="es" fo:country="ES" style:text-underline-style="none" style:text-blinking="false" fo:background-color="transparent"/>
    </style:style>
    <style:style style:name="T423" style:family="text">
      <style:text-properties fo:color="#00000a" style:text-line-through-style="none" fo:language="es" fo:country="ES" style:text-underline-style="none" fo:font-weight="normal" style:text-blinking="false" fo:background-color="transparent"/>
    </style:style>
    <style:style style:name="T424" style:family="text">
      <style:text-properties fo:color="#00000a" style:text-line-through-style="none" fo:language="es" fo:country="ES" style:text-underline-style="none" fo:font-weight="bold" style:text-blinking="false" fo:background-color="transparent"/>
    </style:style>
    <style:style style:name="T425" style:family="text">
      <style:text-properties fo:color="#00000a" style:text-line-through-style="none" style:font-name="Arial6" fo:font-size="9pt" fo:language="es" fo:country="ES" fo:font-style="italic" style:text-underline-style="none" fo:font-weight="normal" style:text-blinking="false" fo:background-color="transparent"/>
    </style:style>
    <style:style style:name="T426" style:family="text">
      <style:text-properties fo:color="#00000a" style:text-line-through-style="none" style:text-underline-style="none" style:text-blinking="false" fo:background-color="transparent"/>
    </style:style>
    <style:style style:name="T427" style:family="text">
      <style:text-properties fo:color="#00000a" style:font-name="Arial6" fo:font-size="9pt"/>
    </style:style>
    <style:style style:name="T428" style:family="text">
      <style:text-properties fo:color="#00000a" style:font-name="Arial6" fo:font-size="9pt" fo:language="es" fo:country="ES" fo:font-style="italic" fo:font-weight="normal" fo:background-color="transparent"/>
    </style:style>
    <style:style style:name="T429" style:family="text">
      <style:text-properties fo:color="#00000a" style:font-name="Arial6" fo:font-size="9pt" fo:font-weight="bold"/>
    </style:style>
    <style:style style:name="T430" style:family="text">
      <style:text-properties fo:color="#00000a" fo:background-color="transparent"/>
    </style:style>
    <style:style style:name="T431" style:family="text">
      <style:text-properties fo:color="#00000a" fo:font-weight="normal"/>
    </style:style>
    <style:style style:name="T432" style:family="text">
      <style:text-properties fo:background-color="#ffffff"/>
    </style:style>
    <style:style style:name="T433" style:family="text">
      <style:text-properties fo:color="#c5000b"/>
    </style:style>
    <style:style style:name="T434" style:family="text">
      <style:text-properties fo:color="#666666" style:font-name="Arial6" fo:font-size="10pt"/>
    </style:style>
    <style:style style:name="T435" style:family="text">
      <style:text-properties style:font-name="ArialMT" fo:font-style="italic"/>
    </style:style>
    <style:style style:name="T436" style:family="text">
      <style:text-properties fo:font-size="10pt" fo:font-style="italic" style:font-size-asian="10pt" style:font-style-asian="italic" style:font-size-complex="10pt" style:font-style-complex="italic"/>
    </style:style>
    <style:style style:name="T437" style:family="text">
      <style:text-properties fo:font-size="10pt" fo:font-style="italic" fo:font-weight="bold" style:font-size-asian="10pt" style:font-style-asian="italic" style:font-weight-asian="bold" style:font-size-complex="10pt" style:font-style-complex="italic" style:font-weight-complex="bold"/>
    </style:style>
    <style:style style:name="T438" style:family="text">
      <style:text-properties fo:font-size="10pt" fo:letter-spacing="-0.005cm" fo:language="es" fo:country="ES" fo:font-style="normal" style:text-underline-style="solid" style:text-underline-width="auto" style:text-underline-color="font-color" fo:font-weight="bold" style:font-size-asian="10pt" style:font-style-asian="normal" style:font-weight-asian="bold" style:font-size-complex="10pt" style:font-style-complex="normal" style:font-weight-complex="bold"/>
    </style:style>
    <style:style style:name="T439" style:family="text">
      <style:text-properties style:font-name="Arial1"/>
    </style:style>
    <style:style style:name="T440" style:family="text">
      <style:text-properties style:font-name="Arial1" fo:font-weight="bold"/>
    </style:style>
    <style:style style:name="T441" style:family="text">
      <style:text-properties style:font-name="Arial1" fo:font-size="10pt"/>
    </style:style>
    <style:style style:name="T442" style:family="text">
      <style:text-properties style:font-name="Arial1" fo:font-size="10pt" fo:font-weight="bold"/>
    </style:style>
    <style:style style:name="T443" style:family="text">
      <style:text-properties style:font-name="Arial1" fo:font-size="10pt" fo:letter-spacing="-0.005cm" style:text-underline-style="none" fo:font-weight="bold" style:font-name-asian="ArialMT1" style:font-size-asian="10pt" style:font-weight-asian="bold" style:font-name-complex="ArialMT1" style:font-size-complex="10pt" style:font-weight-complex="bold"/>
    </style:style>
    <style:style style:name="T444" style:family="text">
      <style:text-properties style:font-name="Arial1" fo:font-size="10pt" fo:letter-spacing="-0.005cm" style:text-underline-style="none" fo:font-weight="normal" style:font-name-asian="SimSun2" style:font-size-asian="10pt" style:font-weight-asian="normal" style:font-size-complex="10pt" style:font-weight-complex="normal"/>
    </style:style>
    <style:style style:name="T445" style:family="text">
      <style:text-properties style:font-name="Arial1" fo:font-size="10pt" fo:letter-spacing="-0.005cm" fo:font-style="italic" style:text-underline-style="none" fo:font-weight="normal" style:font-name-asian="SimSun2" style:font-size-asian="10pt" style:font-style-asian="italic" style:font-weight-asian="normal" style:font-size-complex="10pt" style:font-style-complex="italic" style:font-weight-complex="normal"/>
    </style:style>
    <style:style style:name="T446" style:family="text">
      <style:text-properties style:font-name="Arial1" fo:font-size="10pt" style:font-size-asian="10pt" style:font-size-complex="10pt"/>
    </style:style>
    <style:style style:name="T447" style:family="text">
      <style:text-properties style:font-name="Arial1" fo:font-size="10pt" fo:font-weight="normal" style:font-size-asian="10pt" style:font-weight-asian="normal" style:font-size-complex="10pt" style:font-weight-complex="normal"/>
    </style:style>
    <style:style style:name="T448" style:family="text">
      <style:text-properties style:font-name="Arial1" fo:font-size="10pt" style:text-underline-style="solid" style:text-underline-width="auto" style:text-underline-color="font-color" fo:font-weight="normal" style:font-size-asian="10pt" style:font-weight-asian="normal" style:font-size-complex="10pt" style:font-weight-complex="normal"/>
    </style:style>
    <style:style style:name="T449" style:family="text">
      <style:text-properties style:font-name="Arial1" fo:font-size="7pt" style:font-size-asian="7pt" style:font-size-complex="7pt"/>
    </style:style>
    <style:style style:name="T450" style:family="text">
      <style:text-properties style:font-name="Arial1" fo:font-size="7pt" style:text-underline-style="solid" style:text-underline-width="auto" style:text-underline-color="font-color" style:font-size-asian="7pt" style:font-size-complex="7pt"/>
    </style:style>
    <style:style style:name="T451" style:family="text">
      <style:text-properties style:font-name="Arial1" fo:font-style="normal" fo:background-color="#ffffff" style:font-style-asian="normal" style:font-style-complex="normal" loext:char-shading-value="0"/>
    </style:style>
    <style:style style:name="T452" style:family="text">
      <style:text-properties style:font-name="Arial1" fo:font-style="normal" fo:background-color="#ffffff" style:font-style-asian="normal" style:font-style-complex="normal" style:font-weight-complex="bold" loext:char-shading-value="0"/>
    </style:style>
    <style:style style:name="T453" style:family="text">
      <style:text-properties style:font-name="Arial1" fo:font-weight="normal" style:font-weight-asian="normal" style:font-weight-complex="normal"/>
    </style:style>
    <style:style style:name="T454" style:family="text">
      <style:text-properties style:font-name="Arial1" style:text-underline-style="solid" style:text-underline-width="auto" style:text-underline-color="font-color" fo:font-weight="normal" style:font-weight-asian="normal" style:font-weight-complex="normal"/>
    </style:style>
    <style:style style:name="T455" style:family="text">
      <style:text-properties style:font-name="Arial1" fo:font-style="italic" style:font-style-asian="italic" style:font-style-complex="italic"/>
    </style:style>
    <style:style style:name="T456" style:family="text">
      <style:text-properties style:text-underline-style="none"/>
    </style:style>
    <style:style style:name="T457" style:family="text">
      <style:text-properties style:use-window-font-color="true" style:font-name="Arial1" fo:font-size="10pt" fo:letter-spacing="-0.005cm" fo:language="es" fo:country="ES" fo:font-weight="bold" fo:background-color="transparent" style:font-size-asian="10pt" style:font-weight-asian="bold" style:font-name-complex="Arial1" style:font-size-complex="10pt" style:font-weight-complex="bold" loext:opacity="0%" loext:char-shading-value="0"/>
    </style:style>
    <style:style style:name="T458" style:family="text">
      <style:text-properties style:use-window-font-color="true" style:font-name="Arial1" fo:font-size="10pt" fo:letter-spacing="-0.005cm" fo:language="es" fo:country="ES" fo:font-style="normal" style:text-underline-style="none" fo:font-weight="bold" fo:background-color="transparent" style:font-name-asian="SimSun2" style:font-size-asian="10pt" style:font-style-asian="normal" style:font-weight-asian="bold" style:font-name-complex="Arial1" style:font-size-complex="10pt" style:font-style-complex="normal" style:font-weight-complex="normal" loext:opacity="0%" loext:char-shading-value="0"/>
    </style:style>
    <style:style style:name="T459" style:family="text">
      <style:text-properties style:use-window-font-color="true" style:font-name="Arial1" fo:font-size="10pt" fo:letter-spacing="-0.005cm" fo:language="es" fo:country="ES" fo:font-style="normal" style:text-underline-style="none" fo:font-weight="bold" fo:background-color="transparent" style:font-name-asian="SimSun2" style:font-size-asian="10pt" style:font-style-asian="normal" style:font-weight-asian="bold" style:font-name-complex="Arial1" style:font-size-complex="10pt" style:font-style-complex="normal" style:font-weight-complex="bold" loext:opacity="0%" loext:char-shading-value="0"/>
    </style:style>
    <style:style style:name="T460" style:family="text">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bold" loext:opacity="0%" loext:char-shading-value="0"/>
    </style:style>
    <style:style style:name="T461" style:family="text">
      <style:text-properties style:use-window-font-color="true" style:font-name="Arial1" fo:font-size="10pt" fo:letter-spacing="-0.005cm" fo:language="es" fo:country="ES" fo:font-style="normal" style:text-underline-style="none" fo:font-weight="bold" fo:background-color="transparent" style:font-name-asian="ArialMT1" style:font-size-asian="10pt" style:font-style-asian="normal" style:font-weight-asian="bold" style:font-name-complex="ArialMT1" style:font-size-complex="10pt" style:font-style-complex="normal" style:font-weight-complex="bold" loext:opacity="0%" loext:char-shading-value="0"/>
    </style:style>
    <style:style style:name="T462" style:family="text">
      <style:text-properties style:use-window-font-color="true" style:font-name="Arial1" fo:font-size="10pt" fo:letter-spacing="-0.005cm" fo:language="es" fo:country="ES" fo:font-style="normal" style:text-underline-style="none" fo:font-weight="bold" style:font-name-asian="ArialMT1" style:font-size-asian="10pt" style:font-style-asian="normal" style:font-weight-asian="bold" style:font-name-complex="ArialMT1" style:font-size-complex="10pt" style:font-style-complex="normal" style:font-weight-complex="bold" loext:opacity="0%"/>
    </style:style>
    <style:style style:name="T463" style:family="text">
      <style:text-properties style:use-window-font-color="true" style:font-name="Arial1" fo:font-size="10pt" fo:letter-spacing="-0.005cm" fo:language="es" fo:country="ES" fo:font-style="normal" style:text-underline-style="none" fo:font-weight="normal" fo:background-color="transparent" style:font-name-asian="Times New Roman" style:font-size-asian="10pt" style:font-style-asian="normal" style:font-weight-asian="normal" style:font-name-complex="Arial1" style:font-size-complex="10pt" style:font-style-complex="normal" style:font-weight-complex="normal" loext:opacity="0%" loext:char-shading-value="0"/>
    </style:style>
    <style:style style:name="T464" style:family="text">
      <style:text-properties style:use-window-font-color="true" style:font-name="Arial1" fo:font-size="10pt" fo:letter-spacing="-0.005cm"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465" style:family="text">
      <style:text-properties style:use-window-font-color="true" style:font-name="Arial1" fo:font-size="10pt" fo:letter-spacing="-0.005cm" fo:language="es" fo:country="ES" fo:font-style="normal" style:text-underline-style="none" fo:font-weight="normal" fo:background-color="transparent" style:font-name-asian="ArialMT1" style:font-size-asian="10pt" style:font-style-asian="normal" style:font-weight-asian="normal" style:font-name-complex="ArialMT1" style:font-size-complex="10pt" style:font-style-complex="normal" style:font-weight-complex="normal" loext:opacity="0%" loext:char-shading-value="0"/>
    </style:style>
    <style:style style:name="T466" style:family="text">
      <style:text-properties style:use-window-font-color="true" style:font-name="Arial1" fo:font-size="10pt" fo:letter-spacing="-0.005cm" fo:language="es" fo:country="ES" fo:font-style="normal" style:text-underline-style="none" fo:font-weight="normal" fo:background-color="transparent" style:font-name-asian="ArialMT1" style:font-size-asian="10pt" style:font-style-asian="normal" style:font-weight-asian="normal" style:font-name-complex="Arial1" style:font-size-complex="10pt" style:font-style-complex="normal" style:font-weight-complex="normal" loext:opacity="0%" loext:char-shading-value="0"/>
    </style:style>
    <style:style style:name="T467" style:family="text">
      <style:text-properties style:use-window-font-color="true" style:font-name="Arial1" fo:font-size="10pt" fo:letter-spacing="-0.005cm" fo:language="es" fo:country="ES" fo:font-style="normal" style:text-underline-style="none" fo:font-weight="normal" style:font-name-asian="ArialMT1" style:font-size-asian="10pt" style:font-style-asian="normal" style:font-weight-asian="normal" style:font-name-complex="ArialMT1" style:font-size-complex="10pt" style:font-style-complex="normal" style:font-weight-complex="normal" loext:opacity="0%"/>
    </style:style>
    <style:style style:name="T468" style:family="text">
      <style:text-properties style:use-window-font-color="true" style:font-name="Arial1" fo:font-size="10pt" fo:letter-spacing="-0.005cm" fo:language="es" fo:country="ES" fo:font-style="normal"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469" style:family="text">
      <style:text-properties style:use-window-font-color="true" style:font-name="Arial1" fo:font-size="10pt" fo:letter-spacing="-0.005cm" fo:language="es" fo:country="ES" fo:font-style="normal" style:text-underline-style="solid" style:text-underline-width="auto" style:text-underline-color="font-color" fo:font-weight="bold" fo:background-color="transparent" style:font-size-asian="10pt" style:font-style-asian="normal" style:font-weight-asian="bold" style:font-name-complex="Arial1" style:font-size-complex="10pt" style:font-style-complex="normal" style:font-weight-complex="bold" loext:opacity="0%" loext:char-shading-value="0"/>
    </style:style>
    <style:style style:name="T470" style:family="text">
      <style:text-properties style:use-window-font-color="true" style:font-name="Arial1" fo:font-size="10pt" fo:letter-spacing="-0.005cm" fo:language="es" fo:country="ES" fo:font-style="normal" style:text-underline-style="solid" style:text-underline-width="auto" style:text-underline-color="font-color"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471" style:family="text">
      <style:text-properties style:use-window-font-color="true" style:font-name="Arial1" fo:font-size="10pt" fo:letter-spacing="-0.005cm" fo:language="es" fo:country="ES" fo:font-style="normal" style:text-underline-style="solid" style:text-underline-width="auto" style:text-underline-color="font-color" fo:font-weight="normal" fo:background-color="transparent" style:font-name-asian="ArialMT1" style:font-size-asian="10pt" style:font-style-asian="normal" style:font-weight-asian="normal" style:font-name-complex="ArialMT1" style:font-size-complex="10pt" style:font-style-complex="normal" style:font-weight-complex="normal" loext:opacity="0%" loext:char-shading-value="0"/>
    </style:style>
    <style:style style:name="T472" style:family="text">
      <style:text-properties style:use-window-font-color="true" style:font-name="Arial1" fo:font-size="10pt" fo:letter-spacing="-0.005cm" fo:language="es" fo:country="ES" fo:font-style="normal" style:text-underline-style="solid" style:text-underline-width="auto" style:text-underline-color="font-color" fo:font-weight="normal" fo:background-color="transparent" style:font-name-asian="ArialMT1" style:font-size-asian="10pt" style:font-style-asian="normal" style:font-weight-asian="normal" style:font-name-complex="Arial1" style:font-size-complex="10pt" style:font-style-complex="normal" style:font-weight-complex="normal" loext:opacity="0%" loext:char-shading-value="0"/>
    </style:style>
    <style:style style:name="T473" style:family="text">
      <style:text-properties style:use-window-font-color="true" style:font-name="Arial1" fo:font-size="10pt" fo:letter-spacing="-0.005cm" fo:language="es" fo:country="ES" fo:font-style="normal" fo:font-weight="bold" fo:background-color="transparent" style:font-size-asian="10pt" style:font-style-asian="normal" style:font-weight-asian="bold" style:font-name-complex="Arial1" style:font-size-complex="10pt" style:font-style-complex="normal" style:font-weight-complex="bold" loext:opacity="0%" loext:char-shading-value="0"/>
    </style:style>
    <style:style style:name="T474" style:family="text">
      <style:text-properties style:use-window-font-color="true" style:font-name="Arial1" fo:font-size="10pt" fo:letter-spacing="-0.005cm" fo:language="es" fo:country="ES" style:text-underline-style="none" fo:font-weight="normal" style:font-name-asian="SimSun2" style:font-size-asian="10pt" style:font-weight-asian="normal" style:font-name-complex="Arial1" style:font-size-complex="10pt" style:font-weight-complex="normal" loext:opacity="0%"/>
    </style:style>
    <style:style style:name="T475" style:family="text">
      <style:text-properties style:use-window-font-color="true" style:font-name="Arial1" fo:font-size="10pt" fo:letter-spacing="-0.005cm" fo:language="es" fo:country="ES" style:text-underline-style="none" fo:font-weight="normal" fo:background-color="transparent" style:font-name-asian="ArialMT1" style:font-size-asian="10pt" style:font-weight-asian="normal" style:font-name-complex="Arial1" style:font-size-complex="10pt" style:font-weight-complex="normal" loext:opacity="0%" loext:char-shading-value="0"/>
    </style:style>
    <style:style style:name="T476" style:family="text">
      <style:text-properties style:use-window-font-color="true" style:font-name="Arial1" fo:font-size="10pt" fo:letter-spacing="-0.005cm" fo:language="es" fo:country="ES" style:text-underline-style="none" fo:font-weight="bold" style:font-name-asian="SimSun2" style:font-size-asian="10pt" style:font-weight-asian="bold" style:font-name-complex="Arial1" style:font-size-complex="10pt" style:font-weight-complex="bold" loext:opacity="0%"/>
    </style:style>
    <style:style style:name="T477" style:family="text">
      <style:text-properties style:use-window-font-color="true" style:font-name="Arial1" fo:font-size="10pt" fo:letter-spacing="-0.005cm" fo:language="es" fo:country="ES" style:text-underline-style="none" fo:font-weight="bold" fo:background-color="transparent" style:font-name-asian="ArialMT1" style:font-size-asian="10pt" style:font-weight-asian="bold" style:font-name-complex="Arial1" style:font-size-complex="10pt" style:font-weight-complex="bold" loext:opacity="0%" loext:char-shading-value="0"/>
    </style:style>
    <style:style style:name="T478" style:family="text">
      <style:text-properties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79" style:family="text">
      <style:text-properties style:use-window-font-color="true" style:font-name="Arial1" fo:font-size="10pt" fo:letter-spacing="-0.005cm" fo:language="es" fo:country="ES" fo:font-style="italic" style:text-underline-style="none" fo:font-weight="normal" fo:background-color="transparent" style:font-name-asian="SimSun2" style:font-size-asian="10pt" style:font-style-asian="italic" style:font-weight-asian="normal" style:font-name-complex="Arial1" style:font-size-complex="10pt" style:font-style-complex="italic" style:font-weight-complex="normal" loext:opacity="0%"/>
    </style:style>
    <style:style style:name="T480" style:family="text">
      <style:text-properties style:use-window-font-color="true" style:font-name="Arial1" fo:font-size="10pt" fo:letter-spacing="-0.005cm" fo:language="es" fo:country="ES" fo:font-style="italic" style:text-underline-style="none" fo:font-weight="bold" fo:background-color="transparent" style:font-name-asian="SimSun2" style:font-size-asian="10pt" style:font-style-asian="italic" style:font-weight-asian="bold" style:font-name-complex="Arial1" style:font-size-complex="10pt" style:font-style-complex="italic" style:font-weight-complex="bold" loext:opacity="0%"/>
    </style:style>
    <style:style style:name="T481" style:family="text">
      <style:text-properties style:use-window-font-color="true" style:font-name="Arial1" fo:font-size="10pt" fo:letter-spacing="-0.005cm" fo:language="es" fo:country="ES" fo:font-style="italic" style:text-underline-style="none" fo:font-weight="bold" fo:background-color="transparent" style:font-name-asian="SimSun2" style:font-size-asian="10pt" style:font-style-asian="italic" style:font-weight-asian="bold" style:font-name-complex="Arial1" style:font-size-complex="10pt" style:font-style-complex="italic" style:font-weight-complex="bold" loext:opacity="0%" loext:char-shading-value="0"/>
    </style:style>
    <style:style style:name="T482" style:family="text">
      <style:text-properties style:use-window-font-color="true" style:font-name="Arial1" fo:font-size="10pt" fo:language="es" fo:country="ES" fo:font-style="normal" style:text-underline-style="none" fo:font-weight="bold" fo:background-color="transparent" style:font-name-asian="SimSun2" style:font-size-asian="10pt" style:font-style-asian="normal" style:font-weight-asian="bold" style:font-name-complex="Arial1" style:font-size-complex="10pt" style:font-style-complex="normal" style:font-weight-complex="normal" loext:opacity="0%" loext:char-shading-value="0"/>
    </style:style>
    <style:style style:name="T483" style:family="text">
      <style:text-properties style:use-window-font-color="true" style:font-name="Arial1" fo:font-size="10pt" fo:language="es" fo:country="ES" fo:font-style="normal" style:text-underline-style="none" fo:font-weight="bold" fo:background-color="transparent" style:font-name-asian="SimSun2" style:font-size-asian="10pt" style:font-style-asian="normal" style:font-weight-asian="bold" style:font-name-complex="Arial1" style:font-size-complex="10pt" style:font-style-complex="normal" style:font-weight-complex="bold" loext:opacity="0%" loext:char-shading-value="0"/>
    </style:style>
    <style:style style:name="T484" style:family="text">
      <style:text-properties style:use-window-font-color="true" style:font-name="Arial1" fo:font-size="10pt" fo:language="es" fo:country="ES" fo:font-style="normal" style:text-underline-style="none" fo:font-weight="normal" fo:background-color="transparent" style:font-name-asian="SimSun2" style:font-size-asian="10pt" style:font-style-asian="normal" style:font-weight-asian="normal" style:font-name-complex="Arial1" style:font-size-complex="10pt" style:font-style-complex="normal" style:font-weight-complex="normal" loext:opacity="0%" loext:char-shading-value="0"/>
    </style:style>
    <style:style style:name="T485" style:family="text">
      <style:text-properties style:use-window-font-color="true" style:font-name="Arial1" fo:font-size="10pt" fo:language="es" fo:country="ES" fo:font-style="normal" style:text-underline-style="solid" style:text-underline-width="auto" style:text-underline-color="font-color" fo:font-weight="bold" fo:background-color="transparent" style:font-name-asian="SimSun2" style:font-size-asian="10pt" style:font-style-asian="normal" style:font-weight-asian="bold" style:font-name-complex="Arial10" style:font-size-complex="10pt" style:font-style-complex="normal" style:font-weight-complex="bold" loext:opacity="100%"/>
    </style:style>
    <style:style style:name="T486" style:family="text">
      <style:text-properties style:use-window-font-color="true" style:font-name="Arial1" fo:font-size="10pt" fo:language="es" fo:country="ES" fo:font-style="normal" fo:font-weight="bold" fo:background-color="transparent" style:font-size-asian="10pt" style:font-style-asian="normal" style:font-weight-asian="bold" style:font-name-complex="Arial1" style:font-size-complex="10pt" style:font-style-complex="normal" style:font-weight-complex="bold" loext:opacity="0%"/>
    </style:style>
    <style:style style:name="T487" style:family="text">
      <style:text-properties style:use-window-font-color="true" style:font-name="Arial1" fo:font-size="10pt" fo:language="es" fo:country="ES" fo:font-style="normal" fo:font-weight="normal" fo:background-color="transparent" style:font-size-asian="10pt" style:font-style-asian="normal" style:font-weight-asian="normal" style:font-name-complex="Arial1" style:font-size-complex="10pt" style:font-style-complex="normal" style:font-weight-complex="normal" loext:opacity="0%"/>
    </style:style>
    <style:style style:name="T488" style:family="text">
      <style:text-properties style:use-window-font-color="true" style:font-name="Arial1" fo:font-size="10pt" fo:language="es" fo:country="ES" fo:font-style="normal" fo:font-weight="normal" fo:background-color="transparent" style:font-size-asian="10pt" style:font-style-asian="normal" style:font-weight-asian="normal" style:font-size-complex="10pt" style:font-style-complex="normal" style:font-weight-complex="normal" loext:opacity="0%"/>
    </style:style>
    <style:style style:name="T489" style:family="text">
      <style:text-properties style:use-window-font-color="true" style:font-name="Arial1" fo:font-size="10pt" fo:language="es" fo:country="ES" fo:font-style="normal" fo:background-color="transparent" style:font-size-asian="10pt" style:font-style-asian="normal" style:font-size-complex="10pt" style:font-style-complex="normal" loext:opacity="0%"/>
    </style:style>
    <style:style style:name="T490" style:family="text">
      <style:text-properties style:use-window-font-color="true" style:font-name="Arial1" fo:font-size="10pt" fo:language="es" fo:country="ES" style:text-underline-style="none" fo:font-weight="normal" style:font-size-asian="10pt" style:font-weight-asian="normal" style:font-name-complex="Arial1" style:font-size-complex="10pt" style:font-weight-complex="normal" loext:opacity="0%"/>
    </style:style>
    <style:style style:name="T491" style:family="text">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492" style:family="text">
      <style:text-properties style:use-window-font-color="true" style:font-name="Arial1" fo:font-size="10pt" fo:language="es" fo:country="ES" fo:font-style="italic" fo:font-weight="normal" style:font-size-asian="10pt" style:font-style-asian="italic" style:font-weight-asian="normal" style:font-size-complex="10pt" style:font-style-complex="italic" style:font-weight-complex="normal" loext:opacity="0%"/>
    </style:style>
    <style:style style:name="T493" style:family="text">
      <style:text-properties style:use-window-font-color="true" style:font-name="Arial1" fo:font-size="10pt" fo:language="es" fo:country="ES" fo:font-style="italic" fo:font-weight="normal" style:font-size-asian="10pt" style:font-style-asian="italic" style:font-weight-asian="normal" style:font-style-complex="italic" style:font-weight-complex="normal" loext:opacity="0%"/>
    </style:style>
    <style:style style:name="T494" style:family="text">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bold" loext:opacity="0%"/>
    </style:style>
    <style:style style:name="T495" style:family="text">
      <style:text-properties style:use-window-font-color="true" style:font-name="Arial1" fo:font-size="10pt" fo:language="es" fo:country="ES" fo:font-style="italic" style:text-underline-style="none" fo:font-weight="bold" style:font-name-asian="SimSun2" style:font-size-asian="10pt" style:font-style-asian="italic" style:font-weight-asian="bold" style:font-name-complex="Arial1" style:font-size-complex="10pt" style:font-style-complex="italic" style:font-weight-complex="bold" loext:opacity="0%"/>
    </style:style>
    <style:style style:name="T496" style:family="text">
      <style:text-properties style:use-window-font-color="true"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bold" loext:opacity="0%"/>
    </style:style>
    <style:style style:name="T497" style:family="text">
      <style:text-properties style:use-window-font-color="true" style:font-name="Arial1" fo:font-size="10pt" fo:language="es" fo:country="ES" fo:font-style="italic" style:text-underline-style="none" fo:font-weight="normal" style:font-name-asian="SimSun2" style:font-size-asian="10pt" style:font-style-asian="italic" style:font-weight-asian="normal" style:font-name-complex="Arial1" style:font-size-complex="10pt" style:font-style-complex="italic" style:font-weight-complex="normal" loext:opacity="0%"/>
    </style:style>
    <style:style style:name="T498" style:family="text">
      <style:text-properties style:use-window-font-color="true" style:font-name="Arial1" fo:font-size="10pt" fo:language="es" fo:country="ES" fo:font-style="italic" style:text-underline-style="none" fo:font-weight="normal" style:font-size-asian="10pt" style:font-style-asian="italic" style:font-weight-asian="normal" style:font-name-complex="Arial1" style:font-size-complex="10pt" style:font-style-complex="italic" style:font-weight-complex="normal" loext:opacity="0%"/>
    </style:style>
    <style:style style:name="T499" style:family="text">
      <style:text-properties style:use-window-font-color="true" style:font-name="Arial1" fo:font-size="10pt" fo:language="es" fo:country="ES" fo:font-style="italic" style:text-underline-style="none" fo:font-weight="normal" style:font-size-asian="10pt" style:font-style-asian="italic" style:font-weight-asian="normal" style:font-size-complex="10pt" style:font-style-complex="italic" style:font-weight-complex="normal" loext:opacity="0%"/>
    </style:style>
    <style:style style:name="T500" style:family="text">
      <style:text-properties style:use-window-font-color="true" style:font-name="Arial1" fo:font-size="10pt" fo:language="es" fo:country="ES" fo:font-style="italic" style:text-underline-style="none" style:font-size-asian="10pt" style:font-style-asian="italic" style:font-size-complex="10pt" style:font-style-complex="italic" loext:opacity="0%"/>
    </style:style>
    <style:style style:name="T501" style:family="text">
      <style:text-properties style:use-window-font-color="true" style:font-name="Arial1" fo:font-size="10pt" fo:language="es" fo:country="ES" fo:font-style="italic" style:font-size-asian="10pt" style:font-style-asian="italic" style:font-size-complex="10pt" style:font-style-complex="italic" loext:opacity="0%"/>
    </style:style>
    <style:style style:name="T502" style:family="text">
      <style:text-properties style:use-window-font-color="true" style:font-name="Arial1" fo:font-size="10pt" fo:language="es" fo:country="ES" fo:font-weight="normal" style:font-size-asian="10pt" style:font-weight-asian="normal" style:font-name-complex="Arial1" style:font-size-complex="10pt" style:font-weight-complex="normal" loext:opacity="0%"/>
    </style:style>
    <style:style style:name="T503" style:family="text">
      <style:text-properties style:use-window-font-color="true" style:font-name="Arial1" fo:font-size="10pt" fo:language="es" fo:country="ES" style:text-underline-style="solid" style:text-underline-width="auto" style:text-underline-color="font-color" fo:font-weight="bold" style:font-size-asian="10pt" style:font-weight-asian="bold" style:font-name-complex="Arial1" style:font-size-complex="10pt" style:font-weight-complex="bold" loext:opacity="0%"/>
    </style:style>
    <style:style style:name="T504" style:family="text">
      <style:text-properties style:use-window-font-color="true" style:font-name="Arial1" fo:font-size="10pt" style:text-underline-style="none" style:font-size-asian="10pt" style:font-name-complex="Arial1" style:font-size-complex="10pt" loext:opacity="0%"/>
    </style:style>
    <style:style style:name="T505" style:family="text">
      <style:text-properties style:use-window-font-color="true" style:font-name="Arial1" fo:font-size="10pt" fo:font-weight="normal" style:font-size-asian="10pt" style:font-weight-asian="normal" style:font-size-complex="10pt" style:font-weight-complex="normal"/>
    </style:style>
    <style:style style:name="T506" style:family="text">
      <style:text-properties style:use-window-font-color="true" style:font-name="Arial1" fo:font-size="10pt" fo:font-weight="normal" fo:background-color="transparent" style:font-size-asian="10pt" style:font-weight-asian="normal" style:font-name-complex="Arial1" style:font-size-complex="10pt" style:font-weight-complex="normal" loext:opacity="100%"/>
    </style:style>
    <style:style style:name="T507"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loext:opacity="0%"/>
    </style:style>
    <style:style style:name="T508" style:family="text">
      <style:text-properties style:use-window-font-color="true" style:font-name="Arial1" fo:font-size="10pt" fo:font-style="italic" fo:font-weight="bold" style:font-name-asian="Arial8" style:font-size-asian="10pt" style:font-style-asian="italic" style:font-weight-asian="bold" style:font-name-complex="Arial1" style:font-size-complex="10pt" style:font-style-complex="italic" style:font-weight-complex="bold" loext:opacity="0%"/>
    </style:style>
    <style:style style:name="T509" style:family="text">
      <style:text-properties style:use-window-font-color="true" style:font-name="Arial1" fo:font-size="10pt" fo:font-style="italic" fo:font-weight="bold" style:font-name-asian="Calibri2" style:font-size-asian="10pt" style:font-style-asian="italic" style:font-weight-asian="bold" style:font-name-complex="Calibri2" style:font-size-complex="10pt" style:font-style-complex="italic" style:font-weight-complex="bold" loext:opacity="0%"/>
    </style:style>
    <style:style style:name="T510" style:family="text">
      <style:text-properties style:use-window-font-color="true" style:font-name="Arial1" fo:font-size="10pt" fo:font-style="italic" fo:font-weight="bold" style:font-name-asian="Cambria" style:font-size-asian="10pt" style:font-style-asian="italic" style:font-weight-asian="bold" style:font-name-complex="Cambria" style:font-size-complex="10pt" style:font-style-complex="italic" style:font-weight-complex="bold" loext:opacity="0%"/>
    </style:style>
    <style:style style:name="T511" style:family="text">
      <style:text-properties style:use-window-font-color="true" style:font-name="Arial1" fo:font-size="10pt" fo:font-style="italic" style:font-size-asian="10pt" style:font-style-asian="italic" style:font-name-complex="Arial1" style:font-size-complex="10pt" style:font-style-complex="italic" loext:opacity="0%"/>
    </style:style>
    <style:style style:name="T512" style:family="text">
      <style:text-properties style:use-window-font-color="true" style:font-name="Arial1" fo:font-size="10pt" fo:font-style="italic" style:font-size-asian="10pt" style:font-style-asian="italic" style:font-name-complex="Arial1" style:font-size-complex="10pt" style:font-style-complex="italic" style:font-weight-complex="bold" loext:opacity="0%"/>
    </style:style>
    <style:style style:name="T513" style:family="text">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loext:opacity="0%"/>
    </style:style>
    <style:style style:name="T514" style:family="text">
      <style:text-properties style:use-window-font-color="true" style:font-name="Arial1" fo:font-size="10pt" fo:font-style="italic" fo:font-weight="normal" style:font-name-asian="Calibri2" style:font-size-asian="10pt" style:font-style-asian="italic" style:font-weight-asian="normal" style:font-name-complex="Calibri2" style:font-size-complex="10pt" style:font-style-complex="italic" style:font-weight-complex="normal" loext:opacity="0%"/>
    </style:style>
    <style:style style:name="T515" style:family="text">
      <style:text-properties style:use-window-font-color="true" style:font-name="Arial1" fo:font-size="10pt" fo:font-style="italic" fo:font-weight="normal" style:font-name-asian="Arial8" style:font-size-asian="10pt" style:font-style-asian="italic" style:font-weight-asian="normal" style:font-name-complex="Arial1" style:font-size-complex="10pt" style:font-style-complex="italic" style:font-weight-complex="normal" loext:opacity="0%"/>
    </style:style>
    <style:style style:name="T516" style:family="text">
      <style:text-properties style:use-window-font-color="true" style:font-name="Arial1" fo:font-size="10pt" fo:font-style="italic" fo:font-weight="normal" style:font-name-asian="Arial8" style:font-size-asian="10pt" style:font-style-asian="italic" style:font-weight-asian="normal" style:font-name-complex="Arial8" style:font-size-complex="10pt" style:font-style-complex="italic" style:font-weight-complex="normal" loext:opacity="0%"/>
    </style:style>
    <style:style style:name="T517" style:family="text">
      <style:text-properties style:use-window-font-color="true" style:font-name="Arial1" fo:font-size="10pt" fo:font-style="italic" fo:font-weight="normal" style:font-name-asian="Cambria" style:font-size-asian="10pt" style:font-style-asian="italic" style:font-weight-asian="normal" style:font-name-complex="Cambria" style:font-size-complex="10pt" style:font-style-complex="italic" style:font-weight-complex="normal" loext:opacity="0%"/>
    </style:style>
    <style:style style:name="T518" style:family="text">
      <style:text-properties style:use-window-font-color="true" style:font-name="Arial1" fo:font-size="10pt" fo:font-style="italic" style:text-underline-style="solid" style:text-underline-width="auto" style:text-underline-color="font-color" fo:font-weight="bold" style:text-underline-mode="continuous" style:text-overline-mode="continuous" style:text-line-through-mode="continuous" style:font-size-asian="10pt" style:font-style-asian="italic" style:font-weight-asian="bold" style:font-name-complex="Arial1" style:font-size-complex="10pt" style:font-style-complex="italic" style:font-weight-complex="bold" loext:opacity="0%"/>
    </style:style>
    <style:style style:name="T519" style:family="text">
      <style:text-properties style:use-window-font-color="true" style:font-name="Arial5" fo:font-size="8pt" style:text-underline-style="none" fo:font-weight="bold" style:font-name-asian="Arial-BoldMT" style:font-size-asian="8pt" style:font-weight-asian="bold" style:font-name-complex="Arial-BoldMT" style:font-size-complex="8pt" style:font-weight-complex="bold" loext:opacity="0%"/>
    </style:style>
    <style:style style:name="T520" style:family="text">
      <style:text-properties style:use-window-font-color="true" style:font-name="Arial5" fo:font-size="10pt"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normal" loext:opacity="0%" loext:char-shading-value="0"/>
    </style:style>
    <style:style style:name="T521" style:family="text">
      <style:text-properties style:use-window-font-color="true" style:font-name="Arial5" fo:font-size="10pt"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522" style:family="text">
      <style:text-properties style:use-window-font-color="true" style:font-name="Arial5" fo:font-size="10pt" fo:letter-spacing="-0.005cm"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523" style:family="text">
      <style:text-properties style:use-window-font-color="true" style:font-name="Arial5" fo:font-size="10pt" fo:letter-spacing="-0.005cm" fo:language="es" fo:country="ES" fo:font-style="normal" style:text-underline-style="none" fo:font-weight="normal" fo:background-color="transparent" style:font-name-asian="Arial-BoldMT" style:font-size-asian="10pt" style:font-style-asian="normal" style:font-weight-asian="normal" style:font-name-complex="Arial-BoldMT" style:font-size-complex="10pt" style:font-style-complex="normal" style:font-weight-complex="normal" loext:opacity="0%" loext:char-shading-value="0"/>
    </style:style>
    <style:style style:name="T524" style:family="text">
      <style:text-properties style:use-window-font-color="true" style:font-name="Arial5"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bold" loext:opacity="0%" loext:char-shading-value="0"/>
    </style:style>
    <style:style style:name="T525" style:family="text">
      <style:text-properties style:use-window-font-color="true" style:font-name="Arial5" fo:font-size="10pt" fo:letter-spacing="-0.005cm" fo:language="es" fo:country="ES" fo:font-style="normal" style:text-underline-style="solid" style:text-underline-width="auto" style:text-underline-color="font-color" fo:font-weight="bold" fo:background-color="transparent" style:font-size-asian="10pt" style:font-style-asian="normal" style:font-weight-asian="bold" style:font-name-complex="Arial1" style:font-size-complex="10pt" style:font-style-complex="normal" style:font-weight-complex="bold"/>
    </style:style>
    <style:style style:name="T526" style:family="text">
      <style:text-properties style:use-window-font-color="true" style:font-name="Arial5"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527" style:family="text">
      <style:text-properties style:use-window-font-color="true" style:font-name="Arial5" fo:font-size="10pt" fo:font-weight="normal" style:font-name-asian="Arial-BoldMT" style:font-size-asian="10pt" style:font-weight-asian="normal" style:font-name-complex="Arial-BoldMT" style:font-size-complex="10pt" style:font-weight-complex="normal"/>
    </style:style>
    <style:style style:name="T528" style:family="text">
      <style:text-properties style:use-window-font-color="true" style:font-name="Arial5" fo:font-size="9pt" fo:letter-spacing="-0.005cm" fo:language="es" fo:country="ES" fo:font-style="italic" style:text-underline-style="none" fo:font-weight="bold" fo:background-color="transparent" style:font-size-asian="9pt" style:font-style-asian="italic" style:font-weight-asian="bold" style:font-name-complex="Arial1" style:font-size-complex="9pt" style:font-style-complex="italic" style:font-weight-complex="bold" loext:opacity="0%" loext:char-shading-value="0"/>
    </style:style>
    <style:style style:name="T529" style:family="text">
      <style:text-properties style:use-window-font-color="true" fo:font-size="10pt" style:font-size-asian="10pt" style:font-size-complex="10pt"/>
    </style:style>
    <style:style style:name="T530" style:family="text">
      <style:text-properties style:use-window-font-color="true" fo:font-size="10pt" style:text-underline-style="solid" style:text-underline-width="auto" style:text-underline-color="font-color" style:font-size-asian="10pt" style:font-size-complex="10pt"/>
    </style:style>
    <style:style style:name="T531" style:family="text">
      <style:text-properties style:use-window-font-color="true" fo:font-size="10pt" style:text-underline-style="none" style:font-size-asian="10pt" style:font-size-complex="10pt"/>
    </style:style>
    <style:style style:name="T532" style:family="text">
      <style:text-properties style:use-window-font-color="true" fo:font-size="10pt" style:text-underline-style="none" fo:font-weight="bold" style:font-size-asian="10pt" style:font-weight-asian="bold" style:font-size-complex="10pt" style:font-weight-complex="bold"/>
    </style:style>
    <style:style style:name="T533" style:family="text">
      <style:text-properties style:use-window-font-color="true" style:font-name="Calibri-Bold" fo:font-size="10.5pt" fo:letter-spacing="-0.005cm" fo:language="es" fo:country="ES" fo:font-style="italic" style:text-underline-style="none" fo:font-weight="bold" fo:background-color="transparent" style:font-name-asian="Calibri-Bold" style:font-size-asian="10.5pt" style:font-style-asian="italic" style:font-weight-asian="bold" style:font-name-complex="Calibri-Bold" style:font-size-complex="10.5pt" style:font-style-complex="italic" style:font-weight-complex="bold" loext:opacity="0%" loext:char-shading-value="0"/>
    </style:style>
    <style:style style:name="T534" style:family="text">
      <style:text-properties style:use-window-font-color="true" style:font-name="Calibri-Bold" fo:font-size="10.5pt" fo:letter-spacing="-0.005cm" fo:language="es" fo:country="ES" fo:font-style="normal" style:text-underline-style="none" fo:font-weight="bold" fo:background-color="transparent" style:font-name-asian="Calibri-Bold" style:font-size-asian="10.5pt" style:font-style-asian="normal" style:font-weight-asian="bold" style:font-name-complex="Calibri-Bold" style:font-size-complex="10.5pt" style:font-style-complex="normal" style:font-weight-complex="bold" loext:opacity="0%" loext:char-shading-value="0"/>
    </style:style>
    <style:style style:name="T535" style:family="text">
      <style:text-properties style:use-window-font-color="true" style:font-name="Calibri-Bold1" fo:font-size="10.5pt" fo:letter-spacing="-0.005cm" fo:language="es" fo:country="ES" fo:font-style="italic" style:text-underline-style="none" fo:font-weight="bold" fo:background-color="transparent" style:font-name-asian="Calibri-Bold1" style:font-size-asian="10.5pt" style:font-style-asian="italic" style:font-weight-asian="bold" style:font-name-complex="Calibri-Bold1" style:font-size-complex="10.5pt" style:font-style-complex="italic" style:font-weight-complex="bold" loext:opacity="0%" loext:char-shading-value="0"/>
    </style:style>
    <style:style style:name="T536" style:family="text">
      <style:text-properties style:use-window-font-color="true" style:font-name="Calibri-Bold1" fo:font-size="10.5pt" fo:letter-spacing="-0.005cm" fo:language="es" fo:country="ES" fo:font-style="italic" style:text-underline-style="none" fo:font-weight="bold" fo:background-color="transparent" style:font-name-asian="Calibri-Bold1" style:font-size-asian="10.5pt" style:font-style-asian="italic" style:font-weight-asian="bold" style:font-name-complex="Calibri-Bold1" style:font-size-complex="10.5pt" style:font-style-complex="italic" style:font-weight-complex="bold" loext:opacity="0%"/>
    </style:style>
    <style:style style:name="T537" style:family="text">
      <style:text-properties style:use-window-font-color="true" style:font-name="Calibri-Bold1" fo:font-size="10.5pt" fo:letter-spacing="-0.005cm" fo:language="es" fo:country="ES" fo:font-style="normal" style:text-underline-style="none" fo:font-weight="bold" fo:background-color="transparent" style:font-name-asian="Calibri-Bold1" style:font-size-asian="10.5pt" style:font-style-asian="normal" style:font-weight-asian="bold" style:font-name-complex="Calibri-Bold1" style:font-size-complex="10.5pt" style:font-style-complex="normal" style:font-weight-complex="bold" loext:opacity="0%" loext:char-shading-value="0"/>
    </style:style>
    <style:style style:name="T538" style:family="text">
      <style:text-properties style:use-window-font-color="true" style:font-name="Calibri-Bold1" fo:font-size="10.5pt" fo:letter-spacing="-0.005cm" fo:language="es" fo:country="ES" fo:font-style="normal" style:text-underline-style="none" fo:font-weight="bold" fo:background-color="transparent" style:font-name-asian="Calibri-Bold1" style:font-size-asian="10.5pt" style:font-style-asian="normal" style:font-weight-asian="bold" style:font-name-complex="Calibri-Bold1" style:font-size-complex="10.5pt" style:font-style-complex="normal" style:font-weight-complex="bold" loext:opacity="0%"/>
    </style:style>
    <style:style style:name="T539" style:family="text">
      <style:text-properties style:use-window-font-color="true" style:font-name="Arial8" fo:font-size="10pt" fo:font-style="italic" fo:font-weight="normal" style:font-name-asian="Arial8" style:font-size-asian="10pt" style:font-style-asian="italic" style:font-weight-asian="normal" style:font-name-complex="Arial8" style:font-size-complex="10pt" style:font-style-complex="italic" style:font-weight-complex="normal" loext:opacity="0%"/>
    </style:style>
    <style:style style:name="T540" style:family="text">
      <style:text-properties style:use-window-font-color="true" style:font-name="Arial8" fo:font-size="10pt" fo:font-style="italic" fo:font-weight="bold" style:font-name-asian="Arial8" style:font-size-asian="10pt" style:font-style-asian="italic" style:font-weight-asian="bold" style:font-name-complex="Arial8" style:font-size-complex="10pt" style:font-style-complex="italic" style:font-weight-complex="bold" loext:opacity="0%"/>
    </style:style>
    <style:style style:name="T541" style:family="text">
      <style:text-properties style:use-window-font-color="true" fo:language="es" fo:country="ES" fo:font-style="italic" fo:font-weight="bold" style:font-style-asian="italic" style:font-weight-asian="bold" style:font-name-complex="Arial1" style:font-style-complex="italic" style:font-weight-complex="bold" loext:opacity="0%"/>
    </style:style>
    <style:style style:name="T542" style:family="text">
      <style:text-properties style:use-window-font-color="true" fo:language="es" fo:country="ES" fo:font-style="italic" fo:font-weight="normal" style:font-style-asian="italic" style:font-weight-asian="normal" style:font-name-complex="Arial1" style:font-style-complex="italic" style:font-weight-complex="normal" loext:opacity="0%"/>
    </style:style>
    <style:style style:name="T543" style:family="text">
      <style:text-properties style:use-window-font-color="true" fo:language="es" fo:country="ES" fo:font-style="italic" fo:font-weight="normal" style:font-style-asian="italic" style:font-weight-asian="normal" style:font-style-complex="italic" style:font-weight-complex="normal" loext:opacity="0%"/>
    </style:style>
    <style:style style:name="T544" style:family="text">
      <style:text-properties style:use-window-font-color="true" fo:language="es" fo:country="ES" fo:font-style="italic" style:font-style-asian="italic" style:font-style-complex="italic" loext:opacity="0%"/>
    </style:style>
    <style:style style:name="T545" style:family="text">
      <style:text-properties style:use-window-font-color="true" fo:language="es" fo:country="ES" fo:font-style="normal" fo:font-weight="bold" style:font-style-asian="normal" style:font-weight-asian="bold" style:font-name-complex="Arial1" style:font-style-complex="normal" style:font-weight-complex="bold" loext:opacity="0%"/>
    </style:style>
    <style:style style:name="T546" style:family="text">
      <style:text-properties style:use-window-font-color="true" fo:language="es" fo:country="ES" fo:font-style="normal" fo:font-weight="normal" style:font-style-asian="normal" style:font-weight-asian="normal" style:font-name-complex="Arial1" style:font-style-complex="normal" style:font-weight-complex="normal" loext:opacity="0%"/>
    </style:style>
    <style:style style:name="T547" style:family="text">
      <style:text-properties style:use-window-font-color="true" fo:language="es" fo:country="ES" fo:font-style="normal" fo:font-weight="normal" style:font-style-asian="normal" style:font-weight-asian="normal" style:font-style-complex="normal" style:font-weight-complex="normal" loext:opacity="0%"/>
    </style:style>
    <style:style style:name="T548" style:family="text">
      <style:text-properties style:use-window-font-color="true" fo:language="es" fo:country="ES" fo:font-style="normal" style:font-style-asian="normal" style:font-style-complex="normal" loext:opacity="0%"/>
    </style:style>
    <style:style style:name="T549" style:family="text">
      <style:text-properties style:use-window-font-color="true" fo:letter-spacing="-0.005cm" fo:language="es" fo:country="ES" fo:font-style="italic" style:text-underline-style="none" fo:font-weight="normal" fo:background-color="transparent" style:font-name-asian="SimSun2" style:font-style-asian="italic" style:font-weight-asian="normal" style:font-name-complex="Arial1" style:font-style-complex="italic" style:font-weight-complex="normal" loext:opacity="0%"/>
    </style:style>
    <style:style style:name="T550" style:family="text">
      <style:text-properties style:use-window-font-color="true" fo:letter-spacing="-0.005cm" fo:language="es" fo:country="ES" fo:font-style="italic" style:text-underline-style="none" fo:font-weight="bold" fo:background-color="transparent" style:font-name-asian="SimSun2" style:font-style-asian="italic" style:font-weight-asian="bold" style:font-name-complex="Arial1" style:font-style-complex="italic" style:font-weight-complex="bold" loext:opacity="0%"/>
    </style:style>
    <style:style style:name="T551" style:family="text">
      <style:text-properties style:use-window-font-color="true" fo:letter-spacing="-0.005cm" fo:language="es" fo:country="ES" fo:font-style="italic" style:text-underline-style="none" fo:font-weight="bold" fo:background-color="transparent" style:font-name-asian="SimSun2" style:font-style-asian="italic" style:font-weight-asian="bold" style:font-name-complex="Arial1" style:font-style-complex="italic" style:font-weight-complex="bold" loext:opacity="0%" loext:char-shading-value="0"/>
    </style:style>
    <style:style style:name="T552" style:family="text">
      <style:text-properties style:use-window-font-color="true" fo:letter-spacing="-0.005cm" fo:language="es" fo:country="ES" fo:font-style="italic" fo:font-weight="bold" fo:background-color="transparent" style:font-style-asian="italic" style:font-weight-asian="bold" style:font-name-complex="Arial1" style:font-style-complex="italic" style:font-weight-complex="bold" loext:opacity="0%" loext:char-shading-value="0"/>
    </style:style>
    <style:style style:name="T553" style:family="text">
      <style:text-properties style:use-window-font-color="true" fo:letter-spacing="-0.005cm" fo:language="es" fo:country="ES" fo:font-style="normal" style:text-underline-style="none" fo:font-weight="normal" fo:background-color="transparent" style:font-name-asian="SimSun2" style:font-style-asian="normal" style:font-weight-asian="normal" style:font-name-complex="Arial1" style:font-style-complex="normal" style:font-weight-complex="normal" loext:opacity="0%"/>
    </style:style>
    <style:style style:name="T554" style:family="text">
      <style:text-properties style:use-window-font-color="true" fo:letter-spacing="-0.005cm" fo:language="es" fo:country="ES" fo:font-style="normal" style:text-underline-style="none" fo:font-weight="bold" fo:background-color="transparent" style:font-name-asian="SimSun2" style:font-style-asian="normal" style:font-weight-asian="bold" style:font-name-complex="Arial1" style:font-style-complex="normal" style:font-weight-complex="bold" loext:opacity="0%"/>
    </style:style>
    <style:style style:name="T555" style:family="text">
      <style:text-properties style:use-window-font-color="true" fo:letter-spacing="-0.005cm" fo:language="es" fo:country="ES" fo:font-style="normal" style:text-underline-style="none" fo:font-weight="bold" fo:background-color="transparent" style:font-name-asian="SimSun2" style:font-style-asian="normal" style:font-weight-asian="bold" style:font-name-complex="Arial1" style:font-style-complex="normal" style:font-weight-complex="bold" loext:opacity="0%" loext:char-shading-value="0"/>
    </style:style>
    <style:style style:name="T556" style:family="text">
      <style:text-properties style:use-window-font-color="true" fo:letter-spacing="-0.005cm" fo:language="es" fo:country="ES" fo:font-style="normal" fo:font-weight="bold" fo:background-color="transparent" style:font-style-asian="normal" style:font-weight-asian="bold" style:font-name-complex="Arial1" style:font-style-complex="normal" style:font-weight-complex="bold" loext:opacity="0%" loext:char-shading-value="0"/>
    </style:style>
    <style:style style:name="T557" style:family="text">
      <style:text-properties fo:font-style="normal" fo:background-color="transparent" style:language-asian="ar" style:country-asian="SA" style:font-style-asian="normal" style:language-complex="ar" style:country-complex="SA" style:font-style-complex="normal" style:font-weight-complex="bold" loext:opacity="100%"/>
    </style:style>
    <style:style style:name="T558" style:family="text">
      <style:text-properties fo:font-style="normal" fo:font-weight="normal" fo:background-color="transparent" style:language-asian="ar" style:country-asian="SA" style:font-style-asian="normal" style:font-weight-asian="normal" style:language-complex="ar" style:country-complex="SA" style:font-style-complex="normal" style:font-weight-complex="normal" loext:opacity="100%"/>
    </style:style>
    <style:style style:name="T559" style:family="text">
      <style:text-properties fo:font-style="normal" style:font-size-asian="10pt" style:font-style-asian="normal" style:font-size-complex="10pt" style:font-style-complex="normal"/>
    </style:style>
    <style:style style:name="T560" style:family="text">
      <style:text-properties fo:font-style="normal" style:font-size-asian="10pt" style:font-style-asian="normal" style:font-weight-asian="normal" style:font-name-complex="Arial Narrow" style:font-size-complex="10pt" style:font-style-complex="normal" style:font-weight-complex="normal"/>
    </style:style>
    <style:style style:name="T561" style:family="text">
      <style:text-properties fo:font-style="normal" fo:font-weight="bold" style:font-size-asian="10pt" style:font-style-asian="normal" style:font-weight-asian="bold" style:font-size-complex="10pt" style:font-style-complex="normal" style:font-weight-complex="bold"/>
    </style:style>
    <style:style style:name="T562" style:family="text">
      <style:text-properties fo:font-style="normal" style:font-style-asian="normal" style:font-weight-asian="normal" style:font-name-complex="Arial Narrow" style:font-style-complex="normal" style:font-weight-complex="normal"/>
    </style:style>
    <style:style style:name="T563" style:family="text">
      <style:text-properties fo:color="#ff6600" style:font-name="Arial1" fo:font-size="10pt" fo:language="es" fo:country="ES" fo:font-style="normal" style:text-underline-style="none" fo:font-weight="normal" fo:background-color="transparent" style:font-name-asian="SimSun2" style:font-size-asian="10pt" style:font-style-asian="normal" style:font-weight-asian="normal" style:font-name-complex="Arial1" style:font-size-complex="10pt" style:font-style-complex="normal" style:font-weight-complex="normal" loext:opacity="0%" loext:char-shading-value="0"/>
    </style:style>
    <style:style style:name="T564" style:family="text">
      <style:text-properties style:font-name-complex="Times New Roman" style:font-weight-complex="bold"/>
    </style:style>
    <style:style style:name="T565" style:family="text">
      <style:text-properties fo:color="#0b0aa8" fo:font-size="9pt" fo:font-style="italic" style:font-size-asian="9pt" style:font-style-asian="italic" style:font-name-complex="Times New Roman" style:font-size-complex="9pt" style:font-style-complex="italic" style:font-weight-complex="bold" loext:opacity="100%"/>
    </style:style>
    <style:style style:name="T566" style:family="text">
      <style:text-properties fo:color="#ff3333"/>
    </style:style>
    <style:style style:name="T567" style:family="text">
      <style:text-properties fo:color="#ff3333" style:font-name="Arial5" fo:font-size="10pt"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normal" loext:opacity="0%" loext:char-shading-value="0"/>
    </style:style>
    <style:style style:name="T568" style:family="text">
      <style:text-properties fo:color="#ff3333" style:font-name="Arial1" fo:font-size="10pt" fo:letter-spacing="-0.005cm"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569" style:family="text">
      <style:text-properties fo:color="#ff3333" fo:font-size="10pt" style:text-underline-style="none" style:font-size-asian="10pt" style:font-size-complex="10pt"/>
    </style:style>
    <style:style style:name="T570" style:family="text">
      <style:text-properties style:font-name="Arial5" fo:font-size="10pt" fo:font-weight="normal" style:font-size-asian="10pt" style:font-weight-asian="normal" style:font-size-complex="10pt" style:font-weight-complex="normal"/>
    </style:style>
    <style:style style:name="T571" style:family="text">
      <style:text-properties style:font-name="Arial5" fo:font-size="10pt" fo:font-weight="normal" style:font-name-asian="Arial-BoldMT" style:font-size-asian="10pt" style:font-weight-asian="normal" style:font-name-complex="Arial-BoldMT" style:font-size-complex="10pt" style:font-weight-complex="normal"/>
    </style:style>
    <style:style style:name="T572" style:family="text">
      <style:text-properties style:font-name="Arial5" fo:font-size="10pt" fo:font-weight="bold" style:font-name-asian="Arial-BoldMT" style:font-size-asian="10pt" style:font-weight-asian="bold" style:font-name-complex="Arial-BoldMT" style:font-size-complex="10pt" style:font-weight-complex="bold"/>
    </style:style>
    <style:style style:name="T573" style:family="text">
      <style:text-properties style:font-name="Arial5" fo:font-weight="normal" style:font-weight-asian="normal" style:font-weight-complex="normal"/>
    </style:style>
    <style:style style:name="T574" style:family="text">
      <style:text-properties style:font-name="Arial5" fo:font-weight="normal" style:font-name-asian="Arial-BoldMT" style:font-weight-asian="normal" style:font-name-complex="Arial-BoldMT" style:font-weight-complex="normal"/>
    </style:style>
    <style:style style:name="T575" style:family="text">
      <style:text-properties style:font-name="Arial5" fo:font-weight="bold" style:font-name-asian="Arial-BoldMT" style:font-weight-asian="bold" style:font-name-complex="Arial-BoldMT" style:font-weight-complex="bold"/>
    </style:style>
    <style:style style:name="T576" style:family="text">
      <style:text-properties style:font-name="Calibri-Bold1" fo:font-size="10.5pt" fo:font-style="italic" fo:font-weight="bold" style:font-name-asian="Calibri-Bold1" style:font-size-asian="10.5pt" style:font-style-asian="italic" style:font-weight-asian="bold" style:font-name-complex="Calibri-Bold1" style:font-size-complex="10.5pt" style:font-style-complex="italic" style:font-weight-complex="bold"/>
    </style:style>
    <style:style style:name="T577" style:family="text">
      <style:text-properties fo:color="#800000" style:font-name="Arial1" fo:font-size="10pt" fo:language="es" fo:country="ES" fo:font-style="normal" style:text-underline-style="none" fo:font-weight="normal" fo:background-color="transparent" style:font-name-asian="SimSun2" style:font-size-asian="10pt" style:font-style-asian="normal" style:font-weight-asian="normal" style:font-name-complex="Arial1" style:font-size-complex="10pt" style:font-style-complex="normal" style:font-weight-complex="normal" loext:opacity="0%" loext:char-shading-value="0"/>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559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0">
      <number:number number:min-integer-digits="1"/>
    </number:number-style>
    <number:date-style style:name="N37" number:automatic-order="true">
      <number:day number:style="long"/>
      <number:text>/</number:text>
      <number:month number:style="long"/>
      <number:text>/</number:text>
      <number:year/>
    </number:dat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88"><text:span text:style-name="Strong_20_Emphasis"><text:span text:style-name="T440">ACTA DE LA SESIÓN ORDINARIA CELEBRADA POR LA JUNTA DE GOBIERNO LOCAL DEL AYUNTAMIENTO DE MOGÁN EL DÍA 3 DE DICIEMBRE DE 2024</text:span></text:span><text:span text:style-name="T439"> </text:span></text:p>
      <text:p text:style-name="P31"><text:span text:style-name="T441">En la Sala de reuniones de las Casas Consistoriales de Mogán, siendo las doce horas, doce minutos del día</text:span><text:span text:style-name="Strong_20_Emphasis"><text:span text:style-name="T441"> 3 </text:span></text:span><text:span text:style-name="T442">de diciembre de 2024</text:span><text:span text:style-name="T441">, se reúne la Junta de Gobierno Local, </text:span><text:span text:style-name="Strong_20_Emphasis"><text:span text:style-name="T442">bajo la Presidencia de la Alcaldesa - Presidenta,</text:span></text:span><text:span text:style-name="T441"> y con la asistencia de los señores Tenientes de Alcalde y Concejales que al margen se expresan, al objeto de celebrar </text:span><text:span text:style-name="T442">sesión ordinaria, en primera convocatoria,</text:span><text:span text:style-name="T441"> para la que habían sido convocados previamente. </text:span></text:p>
      <text:p text:style-name="P31"><text:span text:style-name="T96">Apreciada por la </text:span><text:span text:style-name="Strong_20_Emphasis"><text:span text:style-name="T96">Sra. Alcaldesa - Presidenta y por el cuarto</text:span></text:span><text:span text:style-name="T96"> </text:span><text:span text:style-name="T97">Teniente de Alcalde D. Luis Miguel Becerra André una circunstancia de fuerza mayor que impide su presencia en la Casa Consistorial</text:span><text:span text:style-name="T96">, por encontrarse en su oficina de la sede del Ayuntamiento de Mogán en Arguineguín, a la misma hora que la prevista para la celebración de esta Junta de Gobierno Local, de conformidad con lo establecido en el artículo 17.1 de la Ley 40/2015 de 1 de octubre, Régimen Jurídico del Sector Público, deciden intervenir por vía telemática mediante una videoconferencia. </text:span></text:p>
      <text:p text:style-name="P28">Actúa <text:span text:style-name="T6">don David Chao Castro,</text:span> Secretario General Accidental, que da fe del acto.</text:p>
      <text:p text:style-name="P33">SRES. Y SRAS. ASISTENTES</text:p>
      <text:p text:style-name="Text_20_body"><text:span text:style-name="Strong_20_Emphasis"><text:span text:style-name="T449">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450">Nombre</text:span></text:span></text:p>
          </table:table-cell>
          <table:table-cell table:style-name="Tabla1.A1" office:value-type="string">
            <text:p text:style-name="P5"><text:span text:style-name="Strong_20_Emphasis"><text:span text:style-name="T450">Asiste</text:span></text:span></text:p>
          </table:table-cell>
          <table:table-cell table:style-name="Tabla1.A1" office:value-type="string">
            <text:p text:style-name="P5"><text:span text:style-name="Strong_20_Emphasis"><text:span text:style-name="T450">Partido</text:span></text:span></text:p>
          </table:table-cell>
        </table:table-row>
        <table:table-row>
          <table:table-cell table:style-name="Tabla1.A1" office:value-type="string">
            <text:p text:style-name="P8">ONALIA BUENO GARCIA</text:p>
          </table:table-cell>
          <table:table-cell table:style-name="Tabla1.A1" office:value-type="string">
            <text:p text:style-name="P9">Sí</text:p>
          </table:table-cell>
          <table:table-cell table:style-name="Tabla1.A1" office:value-type="string">
            <text:p text:style-name="P9">JPM</text:p>
          </table:table-cell>
        </table:table-row>
      </table:table>
      <text:p text:style-name="P30"/>
      <text:p text:style-name="Text_20_body"><text:span text:style-name="Strong_20_Emphasis"><text:span text:style-name="T449">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450">Nombre</text:span></text:span></text:p>
          </table:table-cell>
          <table:table-cell table:style-name="Tabla2.A1" office:value-type="string">
            <text:p text:style-name="P5"><text:span text:style-name="Strong_20_Emphasis"><text:span text:style-name="T450">Asiste</text:span></text:span></text:p>
          </table:table-cell>
          <table:table-cell table:style-name="Tabla2.A1" office:value-type="string">
            <text:p text:style-name="P5"><text:span text:style-name="Strong_20_Emphasis"><text:span text:style-name="T450">Partido</text:span></text:span></text:p>
          </table:table-cell>
        </table:table-row>
        <table:table-row>
          <table:table-cell table:style-name="Tabla2.A1" office:value-type="string">
            <text:p text:style-name="P8">JUAN MENCEY NAVARRO ROMERO</text:p>
          </table:table-cell>
          <table:table-cell table:style-name="Tabla2.A1" office:value-type="string">
            <text:p text:style-name="P9">No</text:p>
          </table:table-cell>
          <table:table-cell table:style-name="Tabla2.A1" office:value-type="string">
            <text:p text:style-name="P9">JPM</text:p>
          </table:table-cell>
        </table:table-row>
        <table:table-row>
          <table:table-cell table:style-name="Tabla2.A1" office:value-type="string">
            <text:p text:style-name="P8">JUAN ERNESTO HERNANDEZ CRUZ</text:p>
          </table:table-cell>
          <table:table-cell table:style-name="Tabla2.A1" office:value-type="string">
            <text:p text:style-name="P9">No</text:p>
          </table:table-cell>
          <table:table-cell table:style-name="Tabla2.A1" office:value-type="string">
            <text:p text:style-name="P9">JPM</text:p>
          </table:table-cell>
        </table:table-row>
        <table:table-row>
          <table:table-cell table:style-name="Tabla2.A1" office:value-type="string">
            <text:p text:style-name="P8">TANIA DEL PINO ALONSO PEREZ</text:p>
          </table:table-cell>
          <table:table-cell table:style-name="Tabla2.A1" office:value-type="string">
            <text:p text:style-name="P9">No</text:p>
          </table:table-cell>
          <table:table-cell table:style-name="Tabla2.A1" office:value-type="string">
            <text:p text:style-name="P9">JPM</text:p>
          </table:table-cell>
        </table:table-row>
        <table:table-row>
          <table:table-cell table:style-name="Tabla2.A1" office:value-type="string">
            <text:p text:style-name="P8">LUIS MIGUEL BECERRA ANDRE</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CONSUELO DIAZ LEON</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JUANA TERESA VEGA JIMENEZ</text:p>
          </table:table-cell>
          <table:table-cell table:style-name="Tabla2.A1" office:value-type="string">
            <text:p text:style-name="P9">Sí</text:p>
          </table:table-cell>
          <table:table-cell table:style-name="Tabla2.A1" office:value-type="string">
            <text:p text:style-name="P9">JPM</text:p>
          </table:table-cell>
        </table:table-row>
      </table:table>
      <table:table table:name="Tabla3" table:style-name="Tabla3">
        <table:table-column table:style-name="Tabla3.A"/>
        <table:table-column table:style-name="Tabla3.B" table:number-columns-repeated="2"/>
        <table:table-row>
          <table:table-cell table:style-name="Tabla3.A1" office:value-type="string">
            <text:p text:style-name="P8"/>
          </table:table-cell>
          <table:table-cell table:style-name="Tabla3.A1" office:value-type="string">
            <text:p text:style-name="P8"/>
          </table:table-cell>
          <table:table-cell table:style-name="Tabla3.A1" office:value-type="string">
            <text:p text:style-name="P9"/>
          </table:table-cell>
        </table:table-row>
        <table:table-row>
          <table:table-cell table:style-name="Tabla3.A1" office:value-type="string">
            <text:p text:style-name="P8"/>
          </table:table-cell>
          <table:table-cell table:style-name="Tabla3.A1" office:value-type="string">
            <text:p text:style-name="P9"/>
          </table:table-cell>
          <table:table-cell table:style-name="Tabla3.A1" office:value-type="string">
            <text:p text:style-name="P9"/>
          </table:table-cell>
        </table:table-row>
      </table:table>
      <text:p text:style-name="Text_20_body"><text:span text:style-name="Strong_20_Emphasis"><text:span text:style-name="T449">INTERVENTOR</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450">Nombre</text:span></text:span></text:p>
          </table:table-cell>
          <table:table-cell table:style-name="Tabla4.A1" office:value-type="string">
            <text:p text:style-name="P5"><text:span text:style-name="Strong_20_Emphasis"><text:span text:style-name="T450">Asiste</text:span></text:span></text:p>
          </table:table-cell>
          <table:table-cell table:style-name="Tabla4.A1" office:value-type="string">
            <text:p text:style-name="P5"><text:span text:style-name="Strong_20_Emphasis"><text:span text:style-name="T134">Partido</text:span></text:span></text:p>
          </table:table-cell>
        </table:table-row>
        <table:table-row>
          <table:table-cell table:style-name="Tabla4.A1" office:value-type="string">
            <text:p text:style-name="P8">GONZALO MARTÍNEZ LÁZARO</text:p>
          </table:table-cell>
          <table:table-cell table:style-name="Tabla4.A1" office:value-type="string">
            <text:p text:style-name="P9">No</text:p>
          </table:table-cell>
          <table:table-cell table:style-name="Tabla4.A1" office:value-type="string">
            <text:p text:style-name="P11">.</text:p>
          </table:table-cell>
        </table:table-row>
      </table:table>
      <text:p text:style-name="P30"/>
      <text:p text:style-name="Text_20_body"><text:span text:style-name="Strong_20_Emphasis"><text:span text:style-name="T449">SECRETARIO</text:span></text:span></text:p>
      <table:table table:name="Tabla60" table:style-name="Tabla60">
        <table:table-column table:style-name="Tabla60.A"/>
        <table:table-column table:style-name="Tabla60.B" table:number-columns-repeated="2"/>
        <table:table-row>
          <table:table-cell table:style-name="Tabla60.A1" office:value-type="string">
            <text:p text:style-name="Table_20_Contents"><text:span text:style-name="Strong_20_Emphasis"><text:span text:style-name="T450">Nombre</text:span></text:span></text:p>
          </table:table-cell>
          <table:table-cell table:style-name="Tabla60.A1" office:value-type="string">
            <text:p text:style-name="P5"><text:span text:style-name="Strong_20_Emphasis"><text:span text:style-name="T450">Asiste</text:span></text:span></text:p>
          </table:table-cell>
          <table:table-cell table:style-name="Tabla60.A1" office:value-type="string">
            <text:p text:style-name="P5"><text:span text:style-name="Strong_20_Emphasis"><text:span text:style-name="T134">Partido</text:span></text:span></text:p>
          </table:table-cell>
        </table:table-row>
        <table:table-row>
          <table:table-cell table:style-name="Tabla60.A1" office:value-type="string">
            <text:p text:style-name="P8">DAVID CHAO CASTRO</text:p>
          </table:table-cell>
          <table:table-cell table:style-name="Tabla60.A1" office:value-type="string">
            <text:p text:style-name="P9">Sí</text:p>
          </table:table-cell>
          <table:table-cell table:style-name="Tabla60.A1" office:value-type="string">
            <text:p text:style-name="P11">.</text:p>
          </table:table-cell>
        </table:table-row>
      </table:table>
      <text:p text:style-name="P30"/>
      <text:p text:style-name="P206">Abierta la sesión por la Presidencia, y una vez comprobada por la Secretaría la existencia de cuórum de asistencia precisa para que se pueda iniciar, se procede a conocer los asuntos que integran el siguiente:</text:p>
      <text:p text:style-name="Text_20_body"><text:span text:style-name="Strong_20_Emphasis"><text:span text:style-name="T10">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11">Nº Orden</text:span></text:span></text:p>
          </table:table-cell>
          <table:table-cell table:style-name="Tabla5.A1" office:value-type="string">
            <text:p text:style-name="Table_20_Contents"><text:span text:style-name="Strong_20_Emphasis"><text:span text:style-name="T11">Expresión del asunto</text:span></text:span></text:p>
          </table:table-cell>
        </table:table-row>
        <table:table-row>
          <table:table-cell table:style-name="Tabla5.A1" office:value-type="string">
            <text:p text:style-name="P6">Punto 1º</text:p>
          </table:table-cell>
          <table:table-cell table:style-name="Tabla5.A1" office:value-type="string">
            <text:p text:style-name="P6">Aprobación, si procede, de borradores de actas de sesiones anteriores.</text:p>
          </table:table-cell>
        </table:table-row>
        <table:table-row>
          <table:table-cell table:style-name="Tabla5.A1" office:value-type="string">
            <text:p text:style-name="P6">Punto 2º</text:p>
          </table:table-cell>
          <table:table-cell table:style-name="Tabla5.A1" office:value-type="string">
            <text:p text:style-name="P6">Expte. 17694/24. Propuesta de reconocimiento de obligaciones.</text:p>
          </table:table-cell>
        </table:table-row>
        <table:table-row>
          <table:table-cell table:style-name="Tabla5.A1" office:value-type="string">
            <text:p text:style-name="P6">Punto 3º</text:p>
          </table:table-cell>
          <table:table-cell table:style-name="Tabla5.A1" office:value-type="string">
            <text:p text:style-name="P6">Expte. 17616/2024. Aprobación de las tarifas de Mogán Gestión Municipal, S.L. para el ejercicio 2025.</text:p>
          </table:table-cell>
        </table:table-row>
        <table:table-row>
          <table:table-cell table:style-name="Tabla5.A1" office:value-type="string">
            <text:p text:style-name="P6">Punto 4º</text:p>
          </table:table-cell>
          <table:table-cell table:style-name="Tabla5.A1" office:value-type="string">
            <text:p text:style-name="P6">Expte. 9810/2023. Propuesta de aceptación de alegaciones, corrección error y justificación total de la subvención en concurrencia competitiva destinada a los estudiantes del municipio de Mogán concedida a varios estudiantes, año 2023/24.</text:p>
          </table:table-cell>
        </table:table-row>
        <table:table-row>
          <table:table-cell table:style-name="Tabla5.A1" office:value-type="string">
            <text:p text:style-name="P6">Punto 5º</text:p>
          </table:table-cell>
          <table:table-cell table:style-name="Tabla5.A1" office:value-type="string">
            <text:p text:style-name="P6">Propuesta para declarar totalmente justificada la subvención concedida a D. ************************, DNI n.º *************** de Mogán año, 2022.</text:p>
          </table:table-cell>
        </table:table-row>
        <table:table-row>
          <table:table-cell table:style-name="Tabla5.A1" office:value-type="string">
            <text:p text:style-name="P6">Punto 6º</text:p>
          </table:table-cell>
          <table:table-cell table:style-name="Tabla5.A1" office:value-type="string">
            <text:p text:style-name="P6">Expte. 740/2024. Propuesta para considerar propuesta como adjudicataria del Suministro <text:soft-page-break/>de Materiales Diversos de Ferretería para el Ayuntamiento de Mogán a la entidad Ferretería Araña y Quevedo, S.L.</text:p>
          </table:table-cell>
        </table:table-row>
        <table:table-row>
          <table:table-cell table:style-name="Tabla5.A1" office:value-type="string">
            <text:p text:style-name="P6">Punto 7º</text:p>
          </table:table-cell>
          <table:table-cell table:style-name="Tabla5.A1" office:value-type="string">
            <text:p text:style-name="P6">Expte. 17740/2024. Propuesta para la declaración de necesidad e idoneidad, así como para iniciar expediente para la adjudicación del Servicio para el mantenimiento, soporte y asistencia técnica de las aplicaciones informáticas SPAI Población y SPAI Elector.</text:p>
          </table:table-cell>
        </table:table-row>
        <table:table-row>
          <table:table-cell table:style-name="Tabla5.A1" office:value-type="string">
            <text:p text:style-name="P6">Punto 8º</text:p>
          </table:table-cell>
          <table:table-cell table:style-name="Tabla5.A1" office:value-type="string">
            <text:p text:style-name="P6">Expte. 17607/2024. Propuesta para la declaración de necesidad e idoneidad para la iniciación de expediente para la contratación de Suministro de camiones eléctricos para el servicio de recogida de residuos orgánicos del Ayuntamiento de Mogán.</text:p>
          </table:table-cell>
        </table:table-row>
        <table:table-row>
          <table:table-cell table:style-name="Tabla5.A1" office:value-type="string">
            <text:p text:style-name="P6">Punto 9º</text:p>
          </table:table-cell>
          <table:table-cell table:style-name="Tabla5.A1" office:value-type="string">
            <text:p text:style-name="P6">Expte. 12977/2024. Propuesta adjudicar el Servicio para el Asesoramiento Jurídico - Laboral y Defensa Jurídica del Ayuntamiento de Mogán en Materia Laboral a la entidad Aguilar y Losada SLP.</text:p>
          </table:table-cell>
        </table:table-row>
        <table:table-row>
          <table:table-cell table:style-name="Tabla5.A1" office:value-type="string">
            <text:p text:style-name="P6">Punto 10º</text:p>
          </table:table-cell>
          <table:table-cell table:style-name="Tabla5.A1" office:value-type="string">
            <text:p text:style-name="P6">Expte. 17810/2024. Propuesta de declaración de la necesidad e idoneidad del SUMINISTRO E INSTALACIÓN DEL CONTROL Y VIDEOVIGILANCIA DE EDIFICIO DE APARCAMIENTOS EN AVDA DE LA CONSTITUCIÓN-T.M. MOGAN, e inicio del expediente de contratación. (Ref.: 24-SUM-16).</text:p>
          </table:table-cell>
        </table:table-row>
        <table:table-row>
          <table:table-cell table:style-name="Tabla5.A1" office:value-type="string">
            <text:p text:style-name="P6">Punto 11º</text:p>
          </table:table-cell>
          <table:table-cell table:style-name="Tabla5.A1" office:value-type="string">
            <text:p text:style-name="P6">Expte. 6489/2024. Propuesta para la aprobación del Plan de Seguridad y Salud del proyecto de "ACONDICIONAMIENTO ACCESIBILIDAD ESCALERAS EN AVDA. GRAN CANARIA, PUERTO RICO - T. M. DE MOGÁN", actuación subvencionada a través del Plan de Recuperación Transformación y Resiliencia - Next Generation EU, dentro del Componente 14, denominado "Plan de Modernización y Competitividad del Sector Turístico...". Ref.: 24-OBR-21.</text:p>
          </table:table-cell>
        </table:table-row>
        <table:table-row>
          <table:table-cell table:style-name="Tabla5.A1" office:value-type="string">
            <text:p text:style-name="P6">Punto 12º</text:p>
          </table:table-cell>
          <table:table-cell table:style-name="Tabla5.A1" office:value-type="string">
            <text:p text:style-name="P6">Expte. 15434/2024. Propuesta aprobación del Plan de Seguridad y Salud de la obra del proyecto-MEJORA DE AHORRO ENERGÉTICO DE ALUMBRADO PÚBLICO EN PUERTO RICO, T.M. MOGAN, actuación subvencionada a través del Plan de Recuperación Transformación y Resiliencia - Next Generation EU, dentro del Componente 14, denominado -Plan de Modernización y Competitividad del Sector Turístico, en la inversión: «3. Estrategias de Resiliencia Turística para Territorios Extrapeninsulares». Ref.: 24-OBR-02.</text:p>
          </table:table-cell>
        </table:table-row>
        <table:table-row>
          <table:table-cell table:style-name="Tabla5.A1" office:value-type="string">
            <text:p text:style-name="P6">Punto 13º</text:p>
          </table:table-cell>
          <table:table-cell table:style-name="Tabla5.A1" office:value-type="string">
            <text:p text:style-name="P6">Expte. 13500/2024. Propuesta para la imposición de una sanción a Dª. ***********************, por importe de 375 euros por la comisión de una infracción leve en materia de convivencia y seguridad ciudadana en el municipio de Mogán, según recoge la ordenanza publicada en el BOP nº 13 de fecha 30-01-2023.</text:p>
          </table:table-cell>
        </table:table-row>
        <table:table-row>
          <table:table-cell table:style-name="Tabla5.A1" office:value-type="string">
            <text:p text:style-name="P6">Punto 14º</text:p>
          </table:table-cell>
          <table:table-cell table:style-name="Tabla5.A1" office:value-type="string">
            <text:p text:style-name="P6">Expte. 13509/2024. Propuesta para la imposición de una sanción a D. *****************, por importe de 375 euros por la comisión de una infracción leve en materia de convivencia y seguridad ciudadana en el municipio de Mogán, según recoge la ordenanza publicada en el BOP nº 13, de fecha 30-01-2023.</text:p>
          </table:table-cell>
        </table:table-row>
        <table:table-row>
          <table:table-cell table:style-name="Tabla5.A1" office:value-type="string">
            <text:p text:style-name="P6">Punto 15º</text:p>
          </table:table-cell>
          <table:table-cell table:style-name="Tabla5.A1" office:value-type="string">
            <text:p text:style-name="P6">Expte. 11901/2023. Propuesta para la imposición de una sanción a D. ****************, por importe de 751 euros por la comisión de una infracción grave en materia de convivencia y seguridad ciudadana en el municipio de Mogán, según recoge la ordenanza publicada en el BOP nº 13, de fecha 30-01/2023.</text:p>
          </table:table-cell>
        </table:table-row>
        <table:table-row>
          <table:table-cell table:style-name="Tabla5.A1" office:value-type="string">
            <text:p text:style-name="P6">Punto 16º</text:p>
          </table:table-cell>
          <table:table-cell table:style-name="Tabla5.A1" office:value-type="string">
            <text:p text:style-name="P6">Asuntos de urgencia.</text:p>
          </table:table-cell>
        </table:table-row>
        <table:table-row>
          <table:table-cell table:style-name="Tabla5.A18" office:value-type="string">
            <text:p text:style-name="P6">Punto 16.1º</text:p>
          </table:table-cell>
          <table:table-cell table:style-name="Tabla5.A1" office:value-type="string">
            <text:p text:style-name="P6">Expte. 17932/2024. Propuesta para la adjudicación de contrato menor de la obra para la instalación de alumbrado solar en el paseo ubicado en la Playa de Patalavaca, a D. ******************* con DNI: 427****5-P; por un importe que asciende a un total de 26.795,79 euros, desglosado de la siguiente forma: Importe sin I.G.I.C.: 25.042,80 euros I.G.I.C. 7%: 1.752,99 euros.</text:p>
          </table:table-cell>
        </table:table-row>
        <table:table-row>
          <table:table-cell table:style-name="Tabla5.A1" office:value-type="string">
            <text:p text:style-name="P6">Punto 16.2º</text:p>
          </table:table-cell>
          <table:table-cell table:style-name="Tabla5.A1" office:value-type="string">
            <text:p text:style-name="P6">Expte. 17323/2024. Propuesta para adjudicar el contrato basado en el Acuerdo Marco para la contratación del servicio de correos postales y telégrafos del Ayuntamiento de Mogán, a la entidad SOCIEDAD ESTATAL DE CORREOS Y TELEGRAFOS, S.A., S.M.E.</text:p>
          </table:table-cell>
        </table:table-row>
      </table:table>
      <text:p text:style-name="Text_20_body"/>
      <text:p text:style-name="Text_20_body"><text:line-break/><text:span text:style-name="T456"><text:tab/></text:span><text:span text:style-name="Strong_20_Emphasis"><text:span text:style-name="T11">1.-Aprobación, si procede, de borradores de actas de sesiones anteriores.</text:span></text:span><text:span text:style-name="T128"> </text:span></text:p>
      <text:p text:style-name="P48">Sin que se produzcan intervenciones, quedam aprobados los <text:span text:style-name="T6">borradores de actas de las sesiones de fechas 19 de noviembre, sesión ordinaria y extraordinaria, 27 de noviembre, y 28 de noviembre de 2024, sesión extraordinaria, </text:span>de acuerdo con el artículo 110 del Reglamento Orgánico Municipal.</text:p>
      <text:p text:style-name="Text_20_body"><text:line-break/></text:p>
      <text:p text:style-name="Text_20_body"><text:span text:style-name="Strong_20_Emphasis"><text:span text:style-name="T12"><text:tab/></text:span></text:span><text:span text:style-name="Strong_20_Emphasis"><text:span text:style-name="T11">2.-Expte. 17694/24. Propuesta de reconocimiento de obligaciones.</text:span></text:span></text:p>
      <text:p text:style-name="P32"><text:soft-page-break/><text:span text:style-name="T24">“Don Luis Miguel Becerra André</text:span><text:span text:style-name="T23">, teniente de Alcalde del Área de Gobierno de Servicios Centrales, con competencias en materia de Deporte, Nuevas Tecnologías y Sanidad y Bienestar Animal, s</text:span><text:span text:style-name="T39">egún los Decretos números 3349/2023, de 19 de junio, de delegación de competencias y 3383/2023, de 21 de junio, de orden de sustitución y precedencias de las distintas Áreas de gobierno y concejalías</text:span><text:span text:style-name="T23">, en relación al expediente y asunto epigrafiados, y estando conforme con el informe-propuesta de la técnico municipal del Ayuntamiento de Mogán</text:span><text:span text:style-name="T18"> </text:span><text:span text:style-name="T23">de fecha 06/11/2024, con CSV k006754aa92c14024ff07e83c30b0d20D,</text:span><text:span text:style-name="T18"> </text:span><text:span text:style-name="T23">tengo a bien emitir la siguiente propuesta.</text:span></text:p>
      <text:p text:style-name="P73">ANTECEDENTES DE HECHO</text:p>
      <text:p text:style-name="P32"><text:span text:style-name="T108">1.- </text:span><text:span text:style-name="T107">Se han presentado por el Punto General de Entrada de Facturas Electrónicas las facturas que a continuación se relacionan:</text:span></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header-rows>
          <table:table-row>
            <table:table-cell table:style-name="Tabla6.A1" office:value-type="string">
              <text:p text:style-name="P178">Nº REGISTRO</text:p>
            </table:table-cell>
            <table:table-cell table:style-name="Tabla6.A1" office:value-type="string">
              <text:p text:style-name="P178">Factura N.º</text:p>
            </table:table-cell>
            <table:table-cell table:style-name="Tabla6.A1" office:value-type="string">
              <text:p text:style-name="P179">Importe Total (Euros)</text:p>
            </table:table-cell>
            <table:table-cell table:style-name="Tabla6.A1" office:value-type="string">
              <text:p text:style-name="P178">Nombre</text:p>
            </table:table-cell>
            <table:table-cell table:style-name="Tabla6.A1" office:value-type="string">
              <text:p text:style-name="P178">Texto Explicativo</text:p>
            </table:table-cell>
            <table:table-cell table:style-name="Tabla6.F1" office:value-type="string">
              <text:p text:style-name="P178">Grupo de apuntes</text:p>
            </table:table-cell>
          </table:table-row>
        </table:table-header-rows>
        <table:table-row>
          <table:table-cell table:style-name="Tabla6.A2" office:value-type="string">
            <text:p text:style-name="P121">F/2024/4455</text:p>
          </table:table-cell>
          <table:table-cell table:style-name="Tabla6.A2" office:value-type="string">
            <text:p text:style-name="P121">LPA-24 052</text:p>
          </table:table-cell>
          <table:table-cell table:style-name="Tabla6.A2" office:value-type="string">
            <text:p text:style-name="P122">15.515,00</text:p>
          </table:table-cell>
          <table:table-cell table:style-name="Tabla6.A2" office:value-type="string">
            <text:p text:style-name="P121">BUFETE DIAZ DE AGUILAR, S.L.</text:p>
          </table:table-cell>
          <table:table-cell table:style-name="Tabla6.A2" office:value-type="string">
            <text:p text:style-name="P121">JGL 03/12/24. Expte. 16167/23. Asist jurí rela compete Pto. Mogán 09/08/24</text:p>
          </table:table-cell>
          <table:table-cell table:style-name="Tabla6.F2" office:value-type="string">
            <text:p text:style-name="P121">URBANISMO</text:p>
          </table:table-cell>
        </table:table-row>
        <table:table-row>
          <table:table-cell table:style-name="Tabla6.A2" office:value-type="string">
            <text:p text:style-name="P121">F/2024/4499</text:p>
          </table:table-cell>
          <table:table-cell table:style-name="Tabla6.A2" office:value-type="string">
            <text:p text:style-name="P121">Emit- 190</text:p>
          </table:table-cell>
          <table:table-cell table:style-name="Tabla6.A2" office:value-type="string">
            <text:p text:style-name="P122">224,70</text:p>
          </table:table-cell>
          <table:table-cell table:style-name="Tabla6.A2" office:value-type="string">
            <text:p text:style-name="P121">SUAREZ PRIETO MARÍA BELÉN</text:p>
          </table:table-cell>
          <table:table-cell table:style-name="Tabla6.A2" office:value-type="string">
            <text:p text:style-name="P121">JGL 03/12/24. Expte. 11723/24. Trípti celebra VII Feri del Mango y Aguaca de Verano. 03/07/24</text:p>
          </table:table-cell>
          <table:table-cell table:style-name="Tabla6.F2" office:value-type="string">
            <text:p text:style-name="P121">AGRICULTURA</text:p>
          </table:table-cell>
        </table:table-row>
        <table:table-row>
          <table:table-cell table:style-name="Tabla6.A2" office:value-type="string">
            <text:p text:style-name="P121">F/2024/5099</text:p>
          </table:table-cell>
          <table:table-cell table:style-name="Tabla6.A2" office:value-type="string">
            <text:p text:style-name="P121">Emit- 722</text:p>
          </table:table-cell>
          <table:table-cell table:style-name="Tabla6.A2" office:value-type="string">
            <text:p text:style-name="P122">498,66</text:p>
          </table:table-cell>
          <table:table-cell table:style-name="Tabla6.A2" office:value-type="string">
            <text:p text:style-name="P121">MORENO AFONSO, SEBASTIAN</text:p>
          </table:table-cell>
          <table:table-cell table:style-name="Tabla6.A2" office:value-type="string">
            <text:p text:style-name="P121">JGL 03/12/24. Expte. 105/23. Comida cuerpo seguri protecc civil Mogán. 28/07 al 31/12/23</text:p>
          </table:table-cell>
          <table:table-cell table:style-name="Tabla6.F2" office:value-type="string">
            <text:p text:style-name="P121">ALCALDIA</text:p>
          </table:table-cell>
        </table:table-row>
        <table:table-row>
          <table:table-cell table:style-name="Tabla6.A2" office:value-type="string">
            <text:p text:style-name="P121">F/2024/5390</text:p>
          </table:table-cell>
          <table:table-cell table:style-name="Tabla6.A2" office:value-type="string">
            <text:p text:style-name="P121">Emit- 271</text:p>
          </table:table-cell>
          <table:table-cell table:style-name="Tabla6.A2" office:value-type="string">
            <text:p text:style-name="P122">1.061,98</text:p>
          </table:table-cell>
          <table:table-cell table:style-name="Tabla6.A2" office:value-type="string">
            <text:p text:style-name="P121">ORTEGA SOTO, YERAY</text:p>
          </table:table-cell>
          <table:table-cell table:style-name="Tabla6.A2" office:value-type="string">
            <text:p text:style-name="P121">JGL 03/12/24. Expte. 12984/24. Serv equi sonido VII Feria mango y aguacate 24. 01/09/24</text:p>
          </table:table-cell>
          <table:table-cell table:style-name="Tabla6.F2" office:value-type="string">
            <text:p text:style-name="P121">AGRICULTURA</text:p>
          </table:table-cell>
        </table:table-row>
        <table:table-row>
          <table:table-cell table:style-name="Tabla6.A2" office:value-type="string">
            <text:p text:style-name="P121">F/2024/5427</text:p>
          </table:table-cell>
          <table:table-cell table:style-name="Tabla6.A2" office:value-type="string">
            <text:p text:style-name="P121">Emit- 596</text:p>
          </table:table-cell>
          <table:table-cell table:style-name="Tabla6.A2" office:value-type="string">
            <text:p text:style-name="P122">405,97</text:p>
          </table:table-cell>
          <table:table-cell table:style-name="Tabla6.A2" office:value-type="string">
            <text:p text:style-name="P121">AUTOS BASSO, S.A.U.</text:p>
          </table:table-cell>
          <table:table-cell table:style-name="Tabla6.A2" office:value-type="string">
            <text:p text:style-name="P121">JGL 03/12/24. Expte. 504/2024. Sum recambi para vehícu parque móvil. 01/10 al 15/10/24</text:p>
          </table:table-cell>
          <table:table-cell table:style-name="Tabla6.F2" office:value-type="string">
            <text:p text:style-name="P121">PARQUEMOVIL</text:p>
          </table:table-cell>
        </table:table-row>
        <table:table-row>
          <table:table-cell table:style-name="Tabla6.A2" office:value-type="string">
            <text:p text:style-name="P121">F/2024/5467</text:p>
          </table:table-cell>
          <table:table-cell table:style-name="Tabla6.A2" office:value-type="string">
            <text:p text:style-name="P121">Emit- 567</text:p>
          </table:table-cell>
          <table:table-cell table:style-name="Tabla6.A2" office:value-type="string">
            <text:p text:style-name="P122">19,26</text:p>
          </table:table-cell>
          <table:table-cell table:style-name="Tabla6.A2" office:value-type="string">
            <text:p text:style-name="P121">MEDINA GONZALEZ DECTOR RAFAEL</text:p>
          </table:table-cell>
          <table:table-cell table:style-name="Tabla6.A2" office:value-type="string">
            <text:p text:style-name="P121">JGL 03/12/24. Expte. 9628/24. Sum baterías vehícu parque móvil (Inyectores). 18/10/24</text:p>
          </table:table-cell>
          <table:table-cell table:style-name="Tabla6.F2" office:value-type="string">
            <text:p text:style-name="P121">PARQUEMOVIL</text:p>
          </table:table-cell>
        </table:table-row>
        <table:table-row>
          <table:table-cell table:style-name="Tabla6.A2" office:value-type="string">
            <text:p text:style-name="P121">F/2024/5468</text:p>
          </table:table-cell>
          <table:table-cell table:style-name="Tabla6.A2" office:value-type="string">
            <text:p text:style-name="P121">Emit- 568</text:p>
          </table:table-cell>
          <table:table-cell table:style-name="Tabla6.A2" office:value-type="string">
            <text:p text:style-name="P122">41,73</text:p>
          </table:table-cell>
          <table:table-cell table:style-name="Tabla6.A2" office:value-type="string">
            <text:p text:style-name="P121">MEDINA GONZALEZ DECTOR RAFAEL</text:p>
          </table:table-cell>
          <table:table-cell table:style-name="Tabla6.A2" office:value-type="string">
            <text:p text:style-name="P121">JGL 03/12/24. Expte. 9628/24. Sum batería vehícu parque móvil (Rodamiento). 18/10/24</text:p>
          </table:table-cell>
          <table:table-cell table:style-name="Tabla6.F2" office:value-type="string">
            <text:p text:style-name="P121">PARQUEMOVIL</text:p>
          </table:table-cell>
        </table:table-row>
        <table:table-row>
          <table:table-cell table:style-name="Tabla6.A2" office:value-type="string">
            <text:p text:style-name="P121">F/2024/5613</text:p>
          </table:table-cell>
          <table:table-cell table:style-name="Tabla6.A2" office:value-type="string">
            <text:p text:style-name="P121">12</text:p>
          </table:table-cell>
          <table:table-cell table:style-name="Tabla6.A2" office:value-type="string">
            <text:p text:style-name="P122">248,05</text:p>
          </table:table-cell>
          <table:table-cell table:style-name="Tabla6.A2" office:value-type="string">
            <text:p text:style-name="P121">CARRO VOLPINTESTA ADRIANA DORA</text:p>
          </table:table-cell>
          <table:table-cell table:style-name="Tabla6.A2" office:value-type="string">
            <text:p text:style-name="P121">JGL 03/12/24. Expte. 3048/24. Realiza traducc y locu cuña 20 en inglés event interés. Septiembre 24</text:p>
          </table:table-cell>
          <table:table-cell table:style-name="Tabla6.F2" office:value-type="string">
            <text:p text:style-name="P121">PRENSAYCOMUN</text:p>
          </table:table-cell>
        </table:table-row>
        <table:table-row>
          <table:table-cell table:style-name="Tabla6.A2" office:value-type="string">
            <text:p text:style-name="P121">F/2024/5625</text:p>
          </table:table-cell>
          <table:table-cell table:style-name="Tabla6.A2" office:value-type="string">
            <text:p text:style-name="P121">Emit- 723</text:p>
          </table:table-cell>
          <table:table-cell table:style-name="Tabla6.A2" office:value-type="string">
            <text:p text:style-name="P122">692,58</text:p>
          </table:table-cell>
          <table:table-cell table:style-name="Tabla6.A2" office:value-type="string">
            <text:p text:style-name="P121">MORENO AFONSO, SEBASTIAN</text:p>
          </table:table-cell>
          <table:table-cell table:style-name="Tabla6.A2" office:value-type="string">
            <text:p text:style-name="P121">JGL 03/12/24. Expte. 1486/23. Serv comida volunta protecc civil.. 01/01 al 29/02/24</text:p>
          </table:table-cell>
          <table:table-cell table:style-name="Tabla6.F2" office:value-type="string">
            <text:p text:style-name="P121">ALCALDIA</text:p>
          </table:table-cell>
        </table:table-row>
        <table:table-row>
          <table:table-cell table:style-name="Tabla6.A2" office:value-type="string">
            <text:p text:style-name="P121">F/2024/5626</text:p>
          </table:table-cell>
          <table:table-cell table:style-name="Tabla6.A2" office:value-type="string">
            <text:p text:style-name="P121">Emit- 724</text:p>
          </table:table-cell>
          <table:table-cell table:style-name="Tabla6.A2" office:value-type="string">
            <text:p text:style-name="P122">357,06</text:p>
          </table:table-cell>
          <table:table-cell table:style-name="Tabla6.A2" office:value-type="string">
            <text:p text:style-name="P121">MORENO AFONSO, SEBASTIAN</text:p>
          </table:table-cell>
          <table:table-cell table:style-name="Tabla6.A2" office:value-type="string">
            <text:p text:style-name="P121">JGL 03/12/24. Expte. 1486/23. Serv comida volunta protecc civil.. Abril 24</text:p>
          </table:table-cell>
          <table:table-cell table:style-name="Tabla6.F2" office:value-type="string">
            <text:p text:style-name="P121">ALCALDIA</text:p>
          </table:table-cell>
        </table:table-row>
        <table:table-row>
          <table:table-cell table:style-name="Tabla6.A2" office:value-type="string">
            <text:p text:style-name="P121">F/2024/5627</text:p>
          </table:table-cell>
          <table:table-cell table:style-name="Tabla6.A2" office:value-type="string">
            <text:p text:style-name="P121">Emit- 725</text:p>
          </table:table-cell>
          <table:table-cell table:style-name="Tabla6.A2" office:value-type="string">
            <text:p text:style-name="P122">324,75</text:p>
          </table:table-cell>
          <table:table-cell table:style-name="Tabla6.A2" office:value-type="string">
            <text:p text:style-name="P121">MORENO AFONSO, SEBASTIAN</text:p>
          </table:table-cell>
          <table:table-cell table:style-name="Tabla6.A2" office:value-type="string">
            <text:p text:style-name="P121">JGL 03/12/24. Expte. 1486/23. Serv comida volunta protecc civil. Marzo 24</text:p>
          </table:table-cell>
          <table:table-cell table:style-name="Tabla6.F2" office:value-type="string">
            <text:p text:style-name="P121">ALCALDIA</text:p>
          </table:table-cell>
        </table:table-row>
        <table:table-row>
          <table:table-cell table:style-name="Tabla6.A2" office:value-type="string">
            <text:p text:style-name="P121">F/2024/5628</text:p>
          </table:table-cell>
          <table:table-cell table:style-name="Tabla6.A2" office:value-type="string">
            <text:p text:style-name="P121">Emit- 726</text:p>
          </table:table-cell>
          <table:table-cell table:style-name="Tabla6.A2" office:value-type="string">
            <text:p text:style-name="P122">125,24</text:p>
          </table:table-cell>
          <table:table-cell table:style-name="Tabla6.A2" office:value-type="string">
            <text:p text:style-name="P121">MORENO AFONSO, SEBASTIAN</text:p>
          </table:table-cell>
          <table:table-cell table:style-name="Tabla6.A2" office:value-type="string">
            <text:p text:style-name="P121">JGL 03/12/24. Expte. 1486/23. Serv comida volunta protecc civil. Mayo 24</text:p>
          </table:table-cell>
          <table:table-cell table:style-name="Tabla6.F2" office:value-type="string">
            <text:p text:style-name="P121">ALCALDIA</text:p>
          </table:table-cell>
        </table:table-row>
        <table:table-row>
          <table:table-cell table:style-name="Tabla6.A2" office:value-type="string">
            <text:p text:style-name="P121">F/2024/5629</text:p>
          </table:table-cell>
          <table:table-cell table:style-name="Tabla6.A2" office:value-type="string">
            <text:p text:style-name="P121">Emit- 727</text:p>
          </table:table-cell>
          <table:table-cell table:style-name="Tabla6.A2" office:value-type="string">
            <text:p text:style-name="P122">172,33</text:p>
          </table:table-cell>
          <table:table-cell table:style-name="Tabla6.A2" office:value-type="string">
            <text:p text:style-name="P121">MORENO AFONSO, SEBASTIAN</text:p>
          </table:table-cell>
          <table:table-cell table:style-name="Tabla6.A2" office:value-type="string">
            <text:p text:style-name="P121">JGL 03/12/24. Expte. 1486/23. Serv comida a los volunta prote civil. Junio 24</text:p>
          </table:table-cell>
          <table:table-cell table:style-name="Tabla6.F2" office:value-type="string">
            <text:p text:style-name="P121">ALCALDIA</text:p>
          </table:table-cell>
        </table:table-row>
        <table:table-row>
          <table:table-cell table:style-name="Tabla6.A2" office:value-type="string">
            <text:p text:style-name="P121">F/2024/5630</text:p>
          </table:table-cell>
          <table:table-cell table:style-name="Tabla6.A2" office:value-type="string">
            <text:p text:style-name="P121">RECT 2024- 055</text:p>
          </table:table-cell>
          <table:table-cell table:style-name="Tabla6.A2" office:value-type="string">
            <text:p text:style-name="P122">4.723,97</text:p>
          </table:table-cell>
          <table:table-cell table:style-name="Tabla6.A2" office:value-type="string">
            <text:p text:style-name="P121">MOGAN SOCIOCULTURAL, S.L. UNIPERSONAL</text:p>
          </table:table-cell>
          <table:table-cell table:style-name="Tabla6.A2" office:value-type="string">
            <text:p text:style-name="P121">JGL 03/12/24. Expte. 1146/24. Enco gest EEAA. 01/01 al 31/07/24</text:p>
          </table:table-cell>
          <table:table-cell table:style-name="Tabla6.F2" office:value-type="string">
            <text:p text:style-name="P121">EEAA</text:p>
          </table:table-cell>
        </table:table-row>
        <text:soft-page-break/>
        <table:table-row>
          <table:table-cell table:style-name="Tabla6.A2" office:value-type="string">
            <text:p text:style-name="P121">F/2024/5632</text:p>
          </table:table-cell>
          <table:table-cell table:style-name="Tabla6.A2" office:value-type="string">
            <text:p text:style-name="P121">2024- 061</text:p>
          </table:table-cell>
          <table:table-cell table:style-name="Tabla6.A2" office:value-type="string">
            <text:p text:style-name="P122">674,85</text:p>
          </table:table-cell>
          <table:table-cell table:style-name="Tabla6.A2" office:value-type="string">
            <text:p text:style-name="P121">MOGAN SOCIOCULTURAL, S.L. UNIPERSONAL</text:p>
          </table:table-cell>
          <table:table-cell table:style-name="Tabla6.A2" office:value-type="string">
            <text:p text:style-name="P121">JGL 03/12/24. Expte. 1146/24. Enco gest EEAA. 01/08 al 30/09/24</text:p>
          </table:table-cell>
          <table:table-cell table:style-name="Tabla6.F2" office:value-type="string">
            <text:p text:style-name="P121">EEAA</text:p>
          </table:table-cell>
        </table:table-row>
        <table:table-row>
          <table:table-cell table:style-name="Tabla6.A2" office:value-type="string">
            <text:p text:style-name="P121">F/2024/5682</text:p>
          </table:table-cell>
          <table:table-cell table:style-name="Tabla6.A2" office:value-type="string">
            <text:p text:style-name="P121">ESC-24 255</text:p>
          </table:table-cell>
          <table:table-cell table:style-name="Tabla6.A2" office:value-type="string">
            <text:p text:style-name="P122">980,83</text:p>
          </table:table-cell>
          <table:table-cell table:style-name="Tabla6.A2" office:value-type="string">
            <text:p text:style-name="P121">ESCORPIÓN DE JADE S.L.</text:p>
          </table:table-cell>
          <table:table-cell table:style-name="Tabla6.A2" office:value-type="string">
            <text:p text:style-name="P121">JGL 03/12/24. Expte. 1368/24. Divulga campañas mcipales. Octubre 24</text:p>
          </table:table-cell>
          <table:table-cell table:style-name="Tabla6.F2" office:value-type="string">
            <text:p text:style-name="P121">PRENSAYCOMUN</text:p>
          </table:table-cell>
        </table:table-row>
        <table:table-row>
          <table:table-cell table:style-name="Tabla6.A2" office:value-type="string">
            <text:p text:style-name="P121">F/2024/5694</text:p>
          </table:table-cell>
          <table:table-cell table:style-name="Tabla6.A2" office:value-type="string">
            <text:p text:style-name="P121">Z24/ 342792</text:p>
          </table:table-cell>
          <table:table-cell table:style-name="Tabla6.A2" office:value-type="string">
            <text:p text:style-name="P122">558,01</text:p>
          </table:table-cell>
          <table:table-cell table:style-name="Tabla6.A2" office:value-type="string">
            <text:p text:style-name="P121">INSULAR DE PETROQUIMICA Y COMBUSTIBLES S.A.</text:p>
          </table:table-cell>
          <table:table-cell table:style-name="Tabla6.A2" office:value-type="string">
            <text:p text:style-name="P121">JGL 03/12/24. Expte. 15041/24. Sum hidráuli vehícu parque móvil. Octubre 24</text:p>
          </table:table-cell>
          <table:table-cell table:style-name="Tabla6.F2" office:value-type="string">
            <text:p text:style-name="P121">PARQUEMOVIL</text:p>
          </table:table-cell>
        </table:table-row>
        <table:table-row>
          <table:table-cell table:style-name="Tabla6.A2" office:value-type="string">
            <text:p text:style-name="P121">F/2024/5708</text:p>
          </table:table-cell>
          <table:table-cell table:style-name="Tabla6.A2" office:value-type="string">
            <text:p text:style-name="P121">020 113</text:p>
          </table:table-cell>
          <table:table-cell table:style-name="Tabla6.A2" office:value-type="string">
            <text:p text:style-name="P122">535,00</text:p>
          </table:table-cell>
          <table:table-cell table:style-name="Tabla6.A2" office:value-type="string">
            <text:p text:style-name="P121">COMUNICACIONES Y EVENTOS FARO CANARIAS S.L.U</text:p>
          </table:table-cell>
          <table:table-cell table:style-name="Tabla6.A2" office:value-type="string">
            <text:p text:style-name="P121">JGL 03/12/24. Expte. 145/24. Emisi 8 años cuñas emisora radio divulga activi. Octubre 24.</text:p>
          </table:table-cell>
          <table:table-cell table:style-name="Tabla6.F2" office:value-type="string">
            <text:p text:style-name="P121">PRENSAYCOMUN</text:p>
          </table:table-cell>
        </table:table-row>
        <table:table-row>
          <table:table-cell table:style-name="Tabla6.A2" office:value-type="string">
            <text:p text:style-name="P121">F/2024/5719</text:p>
          </table:table-cell>
          <table:table-cell table:style-name="Tabla6.A2" office:value-type="string">
            <text:p text:style-name="P121">2024- 064</text:p>
          </table:table-cell>
          <table:table-cell table:style-name="Tabla6.A2" office:value-type="string">
            <text:p text:style-name="P122">11.668,00</text:p>
          </table:table-cell>
          <table:table-cell table:style-name="Tabla6.A2" office:value-type="string">
            <text:p text:style-name="P121">MOGAN SOCIOCULTURAL, S.L. UNIPERSONAL</text:p>
          </table:table-cell>
          <table:table-cell table:style-name="Tabla6.A2" office:value-type="string">
            <text:p text:style-name="P121">JGL 03/12/24. Expte. 16271/23. Enco gest serv bibliote 24. Octubre 24</text:p>
          </table:table-cell>
          <table:table-cell table:style-name="Tabla6.F2" office:value-type="string">
            <text:p text:style-name="P121">BIBLIOTECA</text:p>
          </table:table-cell>
        </table:table-row>
        <table:table-row>
          <table:table-cell table:style-name="Tabla6.A2" office:value-type="string">
            <text:p text:style-name="P121">F/2024/5727</text:p>
          </table:table-cell>
          <table:table-cell table:style-name="Tabla6.A2" office:value-type="string">
            <text:p text:style-name="P121">9096</text:p>
          </table:table-cell>
          <table:table-cell table:style-name="Tabla6.A2" office:value-type="string">
            <text:p text:style-name="P122">1.000,00</text:p>
          </table:table-cell>
          <table:table-cell table:style-name="Tabla6.A2" office:value-type="string">
            <text:p text:style-name="P121">ADXY PUBLICIDAD SLU</text:p>
          </table:table-cell>
          <table:table-cell table:style-name="Tabla6.A2" office:value-type="string">
            <text:p text:style-name="P121">JGL 03/12/24. Expte. 1356/24. Promo espacio publici noticia periódi digital. Octubre 24</text:p>
          </table:table-cell>
          <table:table-cell table:style-name="Tabla6.F2" office:value-type="string">
            <text:p text:style-name="P121">PRENSAYCOMUN</text:p>
          </table:table-cell>
        </table:table-row>
        <table:table-row>
          <table:table-cell table:style-name="Tabla6.A2" office:value-type="string">
            <text:p text:style-name="P121">F/2024/5744</text:p>
          </table:table-cell>
          <table:table-cell table:style-name="Tabla6.A2" office:value-type="string">
            <text:p text:style-name="P121">Emit- 273</text:p>
          </table:table-cell>
          <table:table-cell table:style-name="Tabla6.A2" office:value-type="string">
            <text:p text:style-name="P122">508,04</text:p>
          </table:table-cell>
          <table:table-cell table:style-name="Tabla6.A2" office:value-type="string">
            <text:p text:style-name="P121">ORTEGA SOTO, YERAY</text:p>
          </table:table-cell>
          <table:table-cell table:style-name="Tabla6.A2" office:value-type="string">
            <text:p text:style-name="P121">JGL 03/12/24. Expte. 13901/24. Serv e insti equi soni Noche vinos y tapas. 14/09/24</text:p>
          </table:table-cell>
          <table:table-cell table:style-name="Tabla6.F2" office:value-type="string">
            <text:p text:style-name="P121">AGRICULTURA</text:p>
          </table:table-cell>
        </table:table-row>
        <table:table-row>
          <table:table-cell table:style-name="Tabla6.A2" office:value-type="string">
            <text:p text:style-name="P121">F/2024/5750</text:p>
          </table:table-cell>
          <table:table-cell table:style-name="Tabla6.A2" office:value-type="string">
            <text:p text:style-name="P121">Emit- 628</text:p>
          </table:table-cell>
          <table:table-cell table:style-name="Tabla6.A2" office:value-type="string">
            <text:p text:style-name="P122">399,01</text:p>
          </table:table-cell>
          <table:table-cell table:style-name="Tabla6.A2" office:value-type="string">
            <text:p text:style-name="P121">AUTOS BASSO, S.A.U.</text:p>
          </table:table-cell>
          <table:table-cell table:style-name="Tabla6.A2" office:value-type="string">
            <text:p text:style-name="P121">JGL 03/12/24. Expte. 504/24. Sum recam para vehícu parque móvil. 16/10 al 31/10/024</text:p>
          </table:table-cell>
          <table:table-cell table:style-name="Tabla6.F2" office:value-type="string">
            <text:p text:style-name="P121">PARQUEMOVIL</text:p>
          </table:table-cell>
        </table:table-row>
        <table:table-row>
          <table:table-cell table:style-name="Tabla6.A2" office:value-type="string">
            <text:p text:style-name="P121">F/2024/5756</text:p>
          </table:table-cell>
          <table:table-cell table:style-name="Tabla6.A2" office:value-type="string">
            <text:p text:style-name="P121">13</text:p>
          </table:table-cell>
          <table:table-cell table:style-name="Tabla6.A2" office:value-type="string">
            <text:p text:style-name="P122">248,05</text:p>
          </table:table-cell>
          <table:table-cell table:style-name="Tabla6.A2" office:value-type="string">
            <text:p text:style-name="P121">CARRO VOLPINTESTA ADRIANA DORA</text:p>
          </table:table-cell>
          <table:table-cell table:style-name="Tabla6.A2" office:value-type="string">
            <text:p text:style-name="P121">JGL 03/12/24. Expte. 3048/24. Reali traducc y locuci cuña 20 inglés event interés. Octubre 24</text:p>
          </table:table-cell>
          <table:table-cell table:style-name="Tabla6.F2" office:value-type="string">
            <text:p text:style-name="P121">PRENSAYCOMUN</text:p>
          </table:table-cell>
        </table:table-row>
        <table:table-row>
          <table:table-cell table:style-name="Tabla6.A2" office:value-type="string">
            <text:p text:style-name="P121">F/2024/5811</text:p>
          </table:table-cell>
          <table:table-cell table:style-name="Tabla6.A2" office:value-type="string">
            <text:p text:style-name="P121">rect 2024- 062</text:p>
          </table:table-cell>
          <table:table-cell table:style-name="Tabla6.A2" office:value-type="string">
            <text:p text:style-name="P122">34.920,88</text:p>
          </table:table-cell>
          <table:table-cell table:style-name="Tabla6.A2" office:value-type="string">
            <text:p text:style-name="P121">MOGAN SOCIOCULTURAL, S.L. UNIPERSONAL</text:p>
          </table:table-cell>
          <table:table-cell table:style-name="Tabla6.A2" office:value-type="string">
            <text:p text:style-name="P121">JGL 03/12/24. Expte. 1146/24. Ecom gest EEAA. Octubre 24</text:p>
          </table:table-cell>
          <table:table-cell table:style-name="Tabla6.F2" office:value-type="string">
            <text:p text:style-name="P121">EEAA</text:p>
          </table:table-cell>
        </table:table-row>
        <table:table-row>
          <table:table-cell table:style-name="Tabla6.A2" office:value-type="string">
            <text:p text:style-name="P121">F/2024/5845</text:p>
          </table:table-cell>
          <table:table-cell table:style-name="Tabla6.A2" office:value-type="string">
            <text:p text:style-name="P121">2024P0001740</text:p>
          </table:table-cell>
          <table:table-cell table:style-name="Tabla6.A2" office:value-type="string">
            <text:p text:style-name="P122">937,32</text:p>
          </table:table-cell>
          <table:table-cell table:style-name="Tabla6.A2" office:value-type="string">
            <text:p text:style-name="P121">EDITORIAL PRENSA CANARIA,S.A</text:p>
          </table:table-cell>
          <table:table-cell table:style-name="Tabla6.A2" office:value-type="string">
            <text:p text:style-name="P121">JGL 03/12/24. Expte. 14645/24. Publi modifi NN.SS. prolonga C/ El Drago en Mogán. 16/10/24</text:p>
          </table:table-cell>
          <table:table-cell table:style-name="Tabla6.F2" office:value-type="string">
            <text:p text:style-name="P121">URBANISMO</text:p>
          </table:table-cell>
        </table:table-row>
        <table:table-row>
          <table:table-cell table:style-name="Tabla6.A2" office:value-type="string">
            <text:p text:style-name="P121">F/2024/5858</text:p>
          </table:table-cell>
          <table:table-cell table:style-name="Tabla6.A2" office:value-type="string">
            <text:p text:style-name="P121">FRA-A 9236</text:p>
          </table:table-cell>
          <table:table-cell table:style-name="Tabla6.A2" office:value-type="string">
            <text:p text:style-name="P122">3.346,63</text:p>
          </table:table-cell>
          <table:table-cell table:style-name="Tabla6.A2" office:value-type="string">
            <text:p text:style-name="P121">FABRICACION E INSTALACIONES ARTILES SLU</text:p>
          </table:table-cell>
          <table:table-cell table:style-name="Tabla6.A2" office:value-type="string">
            <text:p text:style-name="P121">JGL 03/12/24. Expte. 14029/24. sum adqui estanter protecc civil. 08/11/24</text:p>
          </table:table-cell>
          <table:table-cell table:style-name="Tabla6.F2" office:value-type="string">
            <text:p text:style-name="P121">POLICIA</text:p>
          </table:table-cell>
        </table:table-row>
        <table:table-row>
          <table:table-cell table:style-name="Tabla6.A2" office:value-type="string">
            <text:p text:style-name="P121">F/2024/5867</text:p>
          </table:table-cell>
          <table:table-cell table:style-name="Tabla6.A2" office:value-type="string">
            <text:p text:style-name="P121">Emit- 570</text:p>
          </table:table-cell>
          <table:table-cell table:style-name="Tabla6.A2" office:value-type="string">
            <text:p text:style-name="P122">307,09</text:p>
          </table:table-cell>
          <table:table-cell table:style-name="Tabla6.A2" office:value-type="string">
            <text:p text:style-name="P121">MEDINA GONZALEZ DECTOR RAFAEL</text:p>
          </table:table-cell>
          <table:table-cell table:style-name="Tabla6.A2" office:value-type="string">
            <text:p text:style-name="P121">JGL 03/12/24. Expte. 9628/24. Sum baterías vehícu parque móvil. 08/11/24</text:p>
          </table:table-cell>
          <table:table-cell table:style-name="Tabla6.F2" office:value-type="string">
            <text:p text:style-name="P121">PARQUEMOVIL</text:p>
          </table:table-cell>
        </table:table-row>
        <table:table-row>
          <table:table-cell table:style-name="Tabla6.A2" office:value-type="string">
            <text:p text:style-name="P121">F/2024/5868</text:p>
          </table:table-cell>
          <table:table-cell table:style-name="Tabla6.A2" office:value-type="string">
            <text:p text:style-name="P121">Emit- 569</text:p>
          </table:table-cell>
          <table:table-cell table:style-name="Tabla6.A2" office:value-type="string">
            <text:p text:style-name="P122">149,80</text:p>
          </table:table-cell>
          <table:table-cell table:style-name="Tabla6.A2" office:value-type="string">
            <text:p text:style-name="P121">MEDINA GONZALEZ DECTOR RAFAEL</text:p>
          </table:table-cell>
          <table:table-cell table:style-name="Tabla6.A2" office:value-type="string">
            <text:p text:style-name="P121">JGL 03/12/24. Expte. 9628/24. Sum baterías vehícu parque móvil. 08/11/24</text:p>
          </table:table-cell>
          <table:table-cell table:style-name="Tabla6.F2" office:value-type="string">
            <text:p text:style-name="P121">PARQUEMOVIL</text:p>
          </table:table-cell>
        </table:table-row>
        <table:table-row>
          <table:table-cell table:style-name="Tabla6.A2" office:value-type="string">
            <text:p text:style-name="P121">F/2024/5883</text:p>
          </table:table-cell>
          <table:table-cell table:style-name="Tabla6.A2" office:value-type="string">
            <text:p text:style-name="P121">35112024F 0003741</text:p>
          </table:table-cell>
          <table:table-cell table:style-name="Tabla6.A2" office:value-type="string">
            <text:p text:style-name="P122">11,00</text:p>
          </table:table-cell>
          <table:table-cell table:style-name="Tabla6.A2" office:value-type="string">
            <text:p text:style-name="P121">ITEVISE, SA</text:p>
          </table:table-cell>
          <table:table-cell table:style-name="Tabla6.A2" office:value-type="string">
            <text:p text:style-name="P121">JGL 03/12/24. Expte. 465/24. Serv inspecc técni para vehícu. 7136-KKG. 22/10/24</text:p>
          </table:table-cell>
          <table:table-cell table:style-name="Tabla6.F2" office:value-type="string">
            <text:p text:style-name="P121">PARQUEMOVIL</text:p>
          </table:table-cell>
        </table:table-row>
        <table:table-row>
          <table:table-cell table:style-name="Tabla6.A2" office:value-type="string">
            <text:p text:style-name="P121">F/2024/5884</text:p>
          </table:table-cell>
          <table:table-cell table:style-name="Tabla6.A2" office:value-type="string">
            <text:p text:style-name="P121">35112024F 0003764</text:p>
          </table:table-cell>
          <table:table-cell table:style-name="Tabla6.A2" office:value-type="string">
            <text:p text:style-name="P122">49,79</text:p>
          </table:table-cell>
          <table:table-cell table:style-name="Tabla6.A2" office:value-type="string">
            <text:p text:style-name="P121">ITEVISE, SA</text:p>
          </table:table-cell>
          <table:table-cell table:style-name="Tabla6.A2" office:value-type="string">
            <text:p text:style-name="P121">JGL 03/12/24. Expte. 465/24. Serv inspecc técni para vehícu. 7293-BBP. 23/10/24</text:p>
          </table:table-cell>
          <table:table-cell table:style-name="Tabla6.F2" office:value-type="string">
            <text:p text:style-name="P121">PARQUEMOVIL</text:p>
          </table:table-cell>
        </table:table-row>
        <table:table-row>
          <table:table-cell table:style-name="Tabla6.A2" office:value-type="string">
            <text:p text:style-name="P121">F/2024/5886</text:p>
          </table:table-cell>
          <table:table-cell table:style-name="Tabla6.A2" office:value-type="string">
            <text:p text:style-name="P121">35112024F 0003968</text:p>
          </table:table-cell>
          <table:table-cell table:style-name="Tabla6.A2" office:value-type="string">
            <text:p text:style-name="P122">50,09</text:p>
          </table:table-cell>
          <table:table-cell table:style-name="Tabla6.A2" office:value-type="string">
            <text:p text:style-name="P121">ITEVISE, SA</text:p>
          </table:table-cell>
          <table:table-cell table:style-name="Tabla6.A2" office:value-type="string">
            <text:p text:style-name="P121">JGL 03/12/24. Expte. 465/24. Serv inspecc técni para vehícu. GC-5551-AX. 06/11/24</text:p>
          </table:table-cell>
          <table:table-cell table:style-name="Tabla6.F2" office:value-type="string">
            <text:p text:style-name="P121">PARQUEMOVIL</text:p>
          </table:table-cell>
        </table:table-row>
        <table:table-row>
          <table:table-cell table:style-name="Tabla6.A2" office:value-type="string">
            <text:p text:style-name="P121">F/2024/5888</text:p>
          </table:table-cell>
          <table:table-cell table:style-name="Tabla6.A2" office:value-type="string">
            <text:p text:style-name="P121">35112024F 0003993</text:p>
          </table:table-cell>
          <table:table-cell table:style-name="Tabla6.A2" office:value-type="string">
            <text:p text:style-name="P122">50,09</text:p>
          </table:table-cell>
          <table:table-cell table:style-name="Tabla6.A2" office:value-type="string">
            <text:p text:style-name="P121">ITEVISE, SA</text:p>
          </table:table-cell>
          <table:table-cell table:style-name="Tabla6.A2" office:value-type="string">
            <text:p text:style-name="P121">JGL 03/12/24. Expte. 465/24. Serv inspecc técni para vehícu. 5817-BMZ. 07/11/24</text:p>
          </table:table-cell>
          <table:table-cell table:style-name="Tabla6.F2" office:value-type="string">
            <text:p text:style-name="P121">PARQUEMOVIL</text:p>
          </table:table-cell>
        </table:table-row>
        <table:table-row>
          <table:table-cell table:style-name="Tabla6.A2" office:value-type="string">
            <text:p text:style-name="P121">F/2024/5889</text:p>
          </table:table-cell>
          <table:table-cell table:style-name="Tabla6.A2" office:value-type="string">
            <text:p text:style-name="P121">35112024F 0004019</text:p>
          </table:table-cell>
          <table:table-cell table:style-name="Tabla6.A2" office:value-type="string">
            <text:p text:style-name="P122">50,09</text:p>
          </table:table-cell>
          <table:table-cell table:style-name="Tabla6.A2" office:value-type="string">
            <text:p text:style-name="P121">ITEVISE, SA</text:p>
          </table:table-cell>
          <table:table-cell table:style-name="Tabla6.A2" office:value-type="string">
            <text:p text:style-name="P121">JGL 03/12/24. Expte. 465/24. Serv inspecc técni para vehícu. GC-6082-CG. 08/11/24</text:p>
          </table:table-cell>
          <table:table-cell table:style-name="Tabla6.F2" office:value-type="string">
            <text:p text:style-name="P121">PARQUEMOVIL</text:p>
          </table:table-cell>
        </table:table-row>
        <table:table-row>
          <table:table-cell table:style-name="Tabla6.A2" office:value-type="string">
            <text:p text:style-name="P121">F/2024/5890</text:p>
          </table:table-cell>
          <table:table-cell table:style-name="Tabla6.A2" office:value-type="string">
            <text:p text:style-name="P121">35112024F 0004044</text:p>
          </table:table-cell>
          <table:table-cell table:style-name="Tabla6.A2" office:value-type="string">
            <text:p text:style-name="P122">56,31</text:p>
          </table:table-cell>
          <table:table-cell table:style-name="Tabla6.A2" office:value-type="string">
            <text:p text:style-name="P121">ITEVISE, SA</text:p>
          </table:table-cell>
          <table:table-cell table:style-name="Tabla6.A2" office:value-type="string">
            <text:p text:style-name="P121">JGL 03/12/24. Expte. 465/24. Serv inspecc técni para vehícu. GC-1255-BB. 11/11/24</text:p>
          </table:table-cell>
          <table:table-cell table:style-name="Tabla6.F2" office:value-type="string">
            <text:p text:style-name="P121">PARQUEMOVIL</text:p>
          </table:table-cell>
        </table:table-row>
        <text:soft-page-break/>
        <table:table-row>
          <table:table-cell table:style-name="Tabla6.A2" office:value-type="string">
            <text:p text:style-name="P121">F/2024/5891</text:p>
          </table:table-cell>
          <table:table-cell table:style-name="Tabla6.A2" office:value-type="string">
            <text:p text:style-name="P121">35112024F 0004045</text:p>
          </table:table-cell>
          <table:table-cell table:style-name="Tabla6.A2" office:value-type="string">
            <text:p text:style-name="P122">20,05</text:p>
          </table:table-cell>
          <table:table-cell table:style-name="Tabla6.A2" office:value-type="string">
            <text:p text:style-name="P121">ITEVISE, SA</text:p>
          </table:table-cell>
          <table:table-cell table:style-name="Tabla6.A2" office:value-type="string">
            <text:p text:style-name="P121">JGL 03/12/24. Expte. 465/24. Serv inspecc técni para vehícu. C-1630-BVW. 11/11/24</text:p>
          </table:table-cell>
          <table:table-cell table:style-name="Tabla6.F2" office:value-type="string">
            <text:p text:style-name="P121">PARQUEMOVIL</text:p>
          </table:table-cell>
        </table:table-row>
        <table:table-row>
          <table:table-cell table:style-name="Tabla6.A2" office:value-type="string">
            <text:p text:style-name="P121">F/2024/5893</text:p>
          </table:table-cell>
          <table:table-cell table:style-name="Tabla6.A2" office:value-type="string">
            <text:p text:style-name="P121">2401 1994</text:p>
          </table:table-cell>
          <table:table-cell table:style-name="Tabla6.A2" office:value-type="string">
            <text:p text:style-name="P122">988,68</text:p>
          </table:table-cell>
          <table:table-cell table:style-name="Tabla6.A2" office:value-type="string">
            <text:p text:style-name="P121">INFORMACIONES CANARIAS, S.A.</text:p>
          </table:table-cell>
          <table:table-cell table:style-name="Tabla6.A2" office:value-type="string">
            <text:p text:style-name="P121">JGL 03/12/24. Expte. 15650/24. Ser publi aproba inicial MM.NN.SS Mogán. 01/11/24</text:p>
          </table:table-cell>
          <table:table-cell table:style-name="Tabla6.F2" office:value-type="string">
            <text:p text:style-name="P121">URBANISMO</text:p>
          </table:table-cell>
        </table:table-row>
        <table:table-row>
          <table:table-cell table:style-name="Tabla6.A2" office:value-type="string">
            <text:p text:style-name="P121">F/2024/5901</text:p>
          </table:table-cell>
          <table:table-cell table:style-name="Tabla6.A2" office:value-type="string">
            <text:p text:style-name="P121">8892</text:p>
          </table:table-cell>
          <table:table-cell table:style-name="Tabla6.A2" office:value-type="string">
            <text:p text:style-name="P122">1.000,00</text:p>
          </table:table-cell>
          <table:table-cell table:style-name="Tabla6.A2" office:value-type="string">
            <text:p text:style-name="P121">ADXY PUBLICIDAD SLU</text:p>
          </table:table-cell>
          <table:table-cell table:style-name="Tabla6.A2" office:value-type="string">
            <text:p text:style-name="P121">JGL 03/12/24. Expte. 1356/24. Promo espacio publi notici periódi digital. Agosto 24</text:p>
          </table:table-cell>
          <table:table-cell table:style-name="Tabla6.F2" office:value-type="string">
            <text:p text:style-name="P121">PRENSAYCOMUN</text:p>
          </table:table-cell>
        </table:table-row>
        <table:table-row>
          <table:table-cell table:style-name="Tabla6.A2" office:value-type="string">
            <text:p text:style-name="P121">F/2024/5916</text:p>
          </table:table-cell>
          <table:table-cell table:style-name="Tabla6.A2" office:value-type="string">
            <text:p text:style-name="P121">Rect-0 73</text:p>
          </table:table-cell>
          <table:table-cell table:style-name="Tabla6.A2" office:value-type="string">
            <text:p text:style-name="P122">8.025,00</text:p>
          </table:table-cell>
          <table:table-cell table:style-name="Tabla6.A2" office:value-type="string">
            <text:p text:style-name="P121">BUFETE DIAZ DE AGUILAR, S.L.</text:p>
          </table:table-cell>
          <table:table-cell table:style-name="Tabla6.A2" office:value-type="string">
            <text:p text:style-name="P121">JGL 03/12/24. Expte. 9228/24. Serv jurídi y redacc alega anteproyec ley ord sost uso turísti. Junio 24.</text:p>
          </table:table-cell>
          <table:table-cell table:style-name="Tabla6.F2" office:value-type="string">
            <text:p text:style-name="P121">FONDOSEUROPE</text:p>
          </table:table-cell>
        </table:table-row>
        <table:table-row>
          <table:table-cell table:style-name="Tabla6.A2" office:value-type="string">
            <text:p text:style-name="P121">F/2024/5917</text:p>
          </table:table-cell>
          <table:table-cell table:style-name="Tabla6.A2" office:value-type="string">
            <text:p text:style-name="P121">6861 0</text:p>
          </table:table-cell>
          <table:table-cell table:style-name="Tabla6.A2" office:value-type="string">
            <text:p text:style-name="P122">3.194,60</text:p>
          </table:table-cell>
          <table:table-cell table:style-name="Tabla6.A2" office:value-type="string">
            <text:p text:style-name="P121">AÑEPA, S.L.</text:p>
          </table:table-cell>
          <table:table-cell table:style-name="Tabla6.A2" office:value-type="string">
            <text:p text:style-name="P121">JGL 03/12/24. Expte. 118/22. 1ª prórro serv recogi vehícu espaci públi. Octubre 24</text:p>
          </table:table-cell>
          <table:table-cell table:style-name="Tabla6.F2" office:value-type="string">
            <text:p text:style-name="P121">POLICIA</text:p>
          </table:table-cell>
        </table:table-row>
        <table:table-row>
          <table:table-cell table:style-name="Tabla6.A2" office:value-type="string">
            <text:p text:style-name="P121">F/2024/5938</text:p>
          </table:table-cell>
          <table:table-cell table:style-name="Tabla6.A2" office:value-type="string">
            <text:p text:style-name="P121">FACTURA 36</text:p>
          </table:table-cell>
          <table:table-cell table:style-name="Tabla6.A2" office:value-type="string">
            <text:p text:style-name="P122">5.350,00</text:p>
          </table:table-cell>
          <table:table-cell table:style-name="Tabla6.A2" office:value-type="string">
            <text:p text:style-name="P121">AFONSO FELIPE,NAUZET</text:p>
          </table:table-cell>
          <table:table-cell table:style-name="Tabla6.A2" office:value-type="string">
            <text:p text:style-name="P121">JGL 03/12/24. Expte. 16403/24. Serv artísti realiza activi Casa del terror 24. 13/11/24</text:p>
          </table:table-cell>
          <table:table-cell table:style-name="Tabla6.F2" office:value-type="string">
            <text:p text:style-name="P121">JUVENTUD</text:p>
          </table:table-cell>
        </table:table-row>
        <table:table-row>
          <table:table-cell table:style-name="Tabla6.A2" office:value-type="string">
            <text:p text:style-name="P121">F/2024/5939</text:p>
          </table:table-cell>
          <table:table-cell table:style-name="Tabla6.A2" office:value-type="string">
            <text:p text:style-name="P121">3116256</text:p>
          </table:table-cell>
          <table:table-cell table:style-name="Tabla6.A2" office:value-type="string">
            <text:p text:style-name="P122">1.091,40</text:p>
          </table:table-cell>
          <table:table-cell table:style-name="Tabla6.A2" office:value-type="string">
            <text:p text:style-name="P121">MHP SERVICIOS DE CONTROL S.L</text:p>
          </table:table-cell>
          <table:table-cell table:style-name="Tabla6.A2" office:value-type="string">
            <text:p text:style-name="P121">JGL 03/12/24. Expte. 893/24. Sum instala manteni sistem integra contro horario emplea públi. Octubre 24</text:p>
          </table:table-cell>
          <table:table-cell table:style-name="Tabla6.F2" office:value-type="string">
            <text:p text:style-name="P121">RRHH</text:p>
          </table:table-cell>
        </table:table-row>
        <table:table-row>
          <table:table-cell table:style-name="Tabla6.A2" office:value-type="string">
            <text:p text:style-name="P121">F/2024/6056</text:p>
          </table:table-cell>
          <table:table-cell table:style-name="Tabla6.A2" office:value-type="string">
            <text:p text:style-name="P121">Emit- 571</text:p>
          </table:table-cell>
          <table:table-cell table:style-name="Tabla6.A2" office:value-type="string">
            <text:p text:style-name="P122">406,60</text:p>
          </table:table-cell>
          <table:table-cell table:style-name="Tabla6.A2" office:value-type="string">
            <text:p text:style-name="P121">MEDINA GONZALEZ DECTOR RAFAEL</text:p>
          </table:table-cell>
          <table:table-cell table:style-name="Tabla6.A2" office:value-type="string">
            <text:p text:style-name="P121">JGL 03/12/24. Expte. 9628/24. Sum baterí vehícu parque móvil. 15/11/24</text:p>
          </table:table-cell>
          <table:table-cell table:style-name="Tabla6.F2" office:value-type="string">
            <text:p text:style-name="P121">PARQUEMOVIL</text:p>
          </table:table-cell>
        </table:table-row>
        <table:table-row>
          <table:table-cell table:style-name="Tabla6.A2" office:value-type="string">
            <text:p text:style-name="P121">F/2024/6057</text:p>
          </table:table-cell>
          <table:table-cell table:style-name="Tabla6.A2" office:value-type="string">
            <text:p text:style-name="P121">Emit- 572</text:p>
          </table:table-cell>
          <table:table-cell table:style-name="Tabla6.A2" office:value-type="string">
            <text:p text:style-name="P122">117,70</text:p>
          </table:table-cell>
          <table:table-cell table:style-name="Tabla6.A2" office:value-type="string">
            <text:p text:style-name="P121">MEDINA GONZALEZ DECTOR RAFAEL</text:p>
          </table:table-cell>
          <table:table-cell table:style-name="Tabla6.A2" office:value-type="string">
            <text:p text:style-name="P121">JGL 03/12/24. Expte. 9628/24. Sum baterí vehícu parque móvil. 15/11/24</text:p>
          </table:table-cell>
          <table:table-cell table:style-name="Tabla6.F2" office:value-type="string">
            <text:p text:style-name="P121">PARQUEMOVIL</text:p>
          </table:table-cell>
        </table:table-row>
        <table:table-row>
          <table:table-cell table:style-name="Tabla6.A2" office:value-type="string">
            <text:p text:style-name="P121">F/2024/6060</text:p>
          </table:table-cell>
          <table:table-cell table:style-name="Tabla6.A2" office:value-type="string">
            <text:p text:style-name="P121">202411 25</text:p>
          </table:table-cell>
          <table:table-cell table:style-name="Tabla6.A2" office:value-type="string">
            <text:p text:style-name="P122">2.415,00</text:p>
          </table:table-cell>
          <table:table-cell table:style-name="Tabla6.A2" office:value-type="string">
            <text:p text:style-name="P121">BELLO GONZALEZ, ANTONIO MANUEL</text:p>
          </table:table-cell>
          <table:table-cell table:style-name="Tabla6.A2" office:value-type="string">
            <text:p text:style-name="P121">JGL 03/12/24. Expte. 19-SER-15. 4ª prórro serv consulto sector prima. 15/10 al 15/11/24</text:p>
          </table:table-cell>
          <table:table-cell table:style-name="Tabla6.F2" office:value-type="string">
            <text:p text:style-name="P121">AGRICULTURA</text:p>
          </table:table-cell>
        </table:table-row>
        <table:table-row>
          <table:table-cell table:style-name="Tabla6.A2" office:value-type="string">
            <text:p text:style-name="P121">F/2024/6061</text:p>
          </table:table-cell>
          <table:table-cell table:style-name="Tabla6.A2" office:value-type="string">
            <text:p text:style-name="P121">4556/2024</text:p>
          </table:table-cell>
          <table:table-cell table:style-name="Tabla6.A2" office:value-type="string">
            <text:p text:style-name="P122">14.761,90</text:p>
          </table:table-cell>
          <table:table-cell table:style-name="Tabla6.A2" office:value-type="string">
            <text:p text:style-name="P121">TRANSPORTES ABIANYERA S.L</text:p>
          </table:table-cell>
          <table:table-cell table:style-name="Tabla6.A2" office:value-type="string">
            <text:p text:style-name="P121">JGL 03/12/24. Expte. 19-SER-06. 3ª prórro serv transp usuar CAP. Octubre 24</text:p>
          </table:table-cell>
          <table:table-cell table:style-name="Tabla6.F2" office:value-type="string">
            <text:p text:style-name="P121">CAP</text:p>
          </table:table-cell>
        </table:table-row>
        <table:table-row>
          <table:table-cell table:style-name="Tabla6.A2" office:value-type="string">
            <text:p text:style-name="P121">F/2024/6071</text:p>
          </table:table-cell>
          <table:table-cell table:style-name="Tabla6.A2" office:value-type="string">
            <text:p text:style-name="P121">Emit- 662</text:p>
          </table:table-cell>
          <table:table-cell table:style-name="Tabla6.A2" office:value-type="string">
            <text:p text:style-name="P122">458,02</text:p>
          </table:table-cell>
          <table:table-cell table:style-name="Tabla6.A2" office:value-type="string">
            <text:p text:style-name="P121">AUTOS BASSO, S.A.U.</text:p>
          </table:table-cell>
          <table:table-cell table:style-name="Tabla6.A2" office:value-type="string">
            <text:p text:style-name="P121">JGL 03/12/24. Expte. 504/24. Sum recam para vehícul parque móvil. 01/11 al 15/11/24</text:p>
          </table:table-cell>
          <table:table-cell table:style-name="Tabla6.F2" office:value-type="string">
            <text:p text:style-name="P121">PARQUEMOVIL</text:p>
          </table:table-cell>
        </table:table-row>
        <table:table-row>
          <table:table-cell table:style-name="Tabla6.A2" office:value-type="string">
            <text:p text:style-name="P121">F/2024/6075</text:p>
          </table:table-cell>
          <table:table-cell table:style-name="Tabla6.A2" office:value-type="string">
            <text:p text:style-name="P121">Emit- 83</text:p>
          </table:table-cell>
          <table:table-cell table:style-name="Tabla6.A2" office:value-type="string">
            <text:p text:style-name="P122">4.571,25</text:p>
          </table:table-cell>
          <table:table-cell table:style-name="Tabla6.A2" office:value-type="string">
            <text:p text:style-name="P121">MEDINA BETANCOR, FRANCISCO JAVIER</text:p>
          </table:table-cell>
          <table:table-cell table:style-name="Tabla6.A2" office:value-type="string">
            <text:p text:style-name="P121">JGL 03/12/24. Expte. 16644/24. Sum libros biblio fondo bibliográ y documen para biblio. 13/11/24</text:p>
          </table:table-cell>
          <table:table-cell table:style-name="Tabla6.F2" office:value-type="string">
            <text:p text:style-name="P121">BIBLIOTECA</text:p>
          </table:table-cell>
        </table:table-row>
        <table:table-row>
          <table:table-cell table:style-name="Tabla6.A2" office:value-type="string">
            <text:p text:style-name="P121">F/2024/6087</text:p>
          </table:table-cell>
          <table:table-cell table:style-name="Tabla6.A2" office:value-type="string">
            <text:p text:style-name="P121">FRVEP23012841 FRVEP23012841</text:p>
          </table:table-cell>
          <table:table-cell table:style-name="Tabla6.A2" office:value-type="string">
            <text:p text:style-name="P122">33,45</text:p>
          </table:table-cell>
          <table:table-cell table:style-name="Tabla6.A2" office:value-type="string">
            <text:p text:style-name="P121">EL PASO 2000 TECNOLOGY S.L.U</text:p>
          </table:table-cell>
          <table:table-cell table:style-name="Tabla6.A2" office:value-type="string">
            <text:p text:style-name="P121">JGL 03/12/24. Expte. 15533/24. Sum neumáti manteni periódi motoci parque móvil. 16/10 al 31/10/24</text:p>
          </table:table-cell>
          <table:table-cell table:style-name="Tabla6.F2" office:value-type="string">
            <text:p text:style-name="P121">PARQUEMOVIL</text:p>
          </table:table-cell>
        </table:table-row>
        <table:table-row>
          <table:table-cell table:style-name="Tabla6.A2" office:value-type="string">
            <text:p text:style-name="P121">F/2024/6088</text:p>
          </table:table-cell>
          <table:table-cell table:style-name="Tabla6.A2" office:value-type="string">
            <text:p text:style-name="P121">FRVEP23013354 FRVEP23013354</text:p>
          </table:table-cell>
          <table:table-cell table:style-name="Tabla6.A2" office:value-type="string">
            <text:p text:style-name="P122">33,45</text:p>
          </table:table-cell>
          <table:table-cell table:style-name="Tabla6.A2" office:value-type="string">
            <text:p text:style-name="P121">EL PASO 2000 TECNOLOGY S.L.U</text:p>
          </table:table-cell>
          <table:table-cell table:style-name="Tabla6.A2" office:value-type="string">
            <text:p text:style-name="P121">JGL 03/12/24. Expte. 15533/24. Sum neumáti mante perio motoci parque móvil. 01/11 al 15/11/24</text:p>
          </table:table-cell>
          <table:table-cell table:style-name="Tabla6.F2" office:value-type="string">
            <text:p text:style-name="P121">PARQUEMOVIL</text:p>
          </table:table-cell>
        </table:table-row>
        <table:table-row>
          <table:table-cell table:style-name="Tabla6.A2" office:value-type="string">
            <text:p text:style-name="P121">F/2024/6093</text:p>
          </table:table-cell>
          <table:table-cell table:style-name="Tabla6.A2" office:value-type="string">
            <text:p text:style-name="P121">Rect-Emit- 275</text:p>
          </table:table-cell>
          <table:table-cell table:style-name="Tabla6.A2" office:value-type="string">
            <text:p text:style-name="P122">1.872,50</text:p>
          </table:table-cell>
          <table:table-cell table:style-name="Tabla6.A2" office:value-type="string">
            <text:p text:style-name="P121">ORTEGA SOTO, YERAY</text:p>
          </table:table-cell>
          <table:table-cell table:style-name="Tabla6.A2" office:value-type="string">
            <text:p text:style-name="P121">JGL 03/12/24. Expte. 14652/24. Serv curso técni sonido. Mogán te forma. 07/10 al 11/10/24</text:p>
          </table:table-cell>
          <table:table-cell table:style-name="Tabla6.F2" office:value-type="string">
            <text:p text:style-name="P121">JUVENTUD</text:p>
          </table:table-cell>
        </table:table-row>
        <table:table-row>
          <table:table-cell table:style-name="Tabla6.A2" office:value-type="string">
            <text:p text:style-name="P121">F/2024/6094</text:p>
          </table:table-cell>
          <table:table-cell table:style-name="Tabla6.A2" office:value-type="string">
            <text:p text:style-name="P121">Rect-Emit- 276</text:p>
          </table:table-cell>
          <table:table-cell table:style-name="Tabla6.A2" office:value-type="string">
            <text:p text:style-name="P122">1.872,50</text:p>
          </table:table-cell>
          <table:table-cell table:style-name="Tabla6.A2" office:value-type="string">
            <text:p text:style-name="P121">ORTEGA SOTO, YERAY</text:p>
          </table:table-cell>
          <table:table-cell table:style-name="Tabla6.A2" office:value-type="string">
            <text:p text:style-name="P121">JGL 03/12/24. Expte. 14651/24. Taller técni ilumina espectá. Mogán te forma. 21/10 al 25/10/24</text:p>
          </table:table-cell>
          <table:table-cell table:style-name="Tabla6.F2" office:value-type="string">
            <text:p text:style-name="P121">JUVENTUD</text:p>
          </table:table-cell>
        </table:table-row>
        <text:soft-page-break/>
        <table:table-row>
          <table:table-cell table:style-name="Tabla6.A2" office:value-type="string">
            <text:p text:style-name="P121">F/2024/6148</text:p>
          </table:table-cell>
          <table:table-cell table:style-name="Tabla6.A2" office:value-type="string">
            <text:p text:style-name="P121">2024- 68</text:p>
          </table:table-cell>
          <table:table-cell table:style-name="Tabla6.A2" office:value-type="string">
            <text:p text:style-name="P122">1.920,71</text:p>
          </table:table-cell>
          <table:table-cell table:style-name="Tabla6.A2" office:value-type="string">
            <text:p text:style-name="P121">MOGAN SOCIOCULTURAL, S.L. UNIPERSONAL</text:p>
          </table:table-cell>
          <table:table-cell table:style-name="Tabla6.A2" office:value-type="string">
            <text:p text:style-name="P121">JGL 03/12/24. Expte. 346/23. Enco gest EEAA. Julio 24</text:p>
          </table:table-cell>
          <table:table-cell table:style-name="Tabla6.F2" office:value-type="string">
            <text:p text:style-name="P121">EEAA</text:p>
          </table:table-cell>
        </table:table-row>
        <table:table-row>
          <table:table-cell table:style-name="Tabla6.A2" office:value-type="string">
            <text:p text:style-name="P121">F/2024/6158</text:p>
          </table:table-cell>
          <table:table-cell table:style-name="Tabla6.A2" office:value-type="string">
            <text:p text:style-name="P121">4965/2024</text:p>
          </table:table-cell>
          <table:table-cell table:style-name="Tabla6.A2" office:value-type="string">
            <text:p text:style-name="P122">412,00</text:p>
          </table:table-cell>
          <table:table-cell table:style-name="Tabla6.A2" office:value-type="string">
            <text:p text:style-name="P121">TRANSPORTES ABIANYERA S.L</text:p>
          </table:table-cell>
          <table:table-cell table:style-name="Tabla6.A2" office:value-type="string">
            <text:p text:style-name="P121">JGL 03/12/24. Expte. 16393/24. Serv transp asisten manifest día interna elimina violen géne. 25/11/24</text:p>
          </table:table-cell>
          <table:table-cell table:style-name="Tabla6.F2" office:value-type="string">
            <text:p text:style-name="P121">IGUALDAD</text:p>
          </table:table-cell>
        </table:table-row>
        <table:table-row>
          <table:table-cell table:style-name="Tabla6.A2" office:value-type="string">
            <text:p text:style-name="P121">F/2024/6169</text:p>
          </table:table-cell>
          <table:table-cell table:style-name="Tabla6.A2" office:value-type="string">
            <text:p text:style-name="P121">Rect-2024 956</text:p>
          </table:table-cell>
          <table:table-cell table:style-name="Tabla6.A2" office:value-type="string">
            <text:p text:style-name="P122">1.739,77</text:p>
          </table:table-cell>
          <table:table-cell table:style-name="Tabla6.A2" office:value-type="string">
            <text:p text:style-name="P121">BUENO LEON, ARACELI</text:p>
          </table:table-cell>
          <table:table-cell table:style-name="Tabla6.A2" office:value-type="string">
            <text:p text:style-name="P121">JGL 03/12/24. Expte. 16654/24. Sum libros biblio Mogán. 11/11/24</text:p>
          </table:table-cell>
          <table:table-cell table:style-name="Tabla6.F2" office:value-type="string">
            <text:p text:style-name="P121">BIBLIOTECA</text:p>
          </table:table-cell>
        </table:table-row>
        <table:table-row>
          <table:table-cell table:style-name="Tabla6.A2" office:value-type="string">
            <text:p text:style-name="P121">F/2024/6170</text:p>
          </table:table-cell>
          <table:table-cell table:style-name="Tabla6.A2" office:value-type="string">
            <text:p text:style-name="P121">Rect-2024 012</text:p>
          </table:table-cell>
          <table:table-cell table:style-name="Tabla6.A2" office:value-type="string">
            <text:p text:style-name="P122">2.831,48</text:p>
          </table:table-cell>
          <table:table-cell table:style-name="Tabla6.A2" office:value-type="string">
            <text:p text:style-name="P121">BUENO LEON, ARACELI</text:p>
          </table:table-cell>
          <table:table-cell table:style-name="Tabla6.A2" office:value-type="string">
            <text:p text:style-name="P121">JGL 03/12/24. Expte. 16654/24. Sum libros biblio Mogán. 11/11/24</text:p>
          </table:table-cell>
          <table:table-cell table:style-name="Tabla6.F2" office:value-type="string">
            <text:p text:style-name="P121">BIBLIOTECA</text:p>
          </table:table-cell>
        </table:table-row>
        <table:table-row>
          <table:table-cell table:style-name="Tabla6.A57" office:value-type="string">
            <text:p text:style-name="P10"/>
          </table:table-cell>
          <table:table-cell table:style-name="Tabla6.A57" office:value-type="string">
            <text:p text:style-name="P124">TOTAL.-</text:p>
          </table:table-cell>
          <table:table-cell table:style-name="Tabla6.A57" office:value-type="string">
            <text:p text:style-name="P124">134.028,22</text:p>
          </table:table-cell>
          <table:table-cell table:style-name="Tabla6.A57" office:value-type="string">
            <text:p text:style-name="P10"/>
          </table:table-cell>
          <table:table-cell table:style-name="Tabla6.A57" office:value-type="string">
            <text:p text:style-name="P10"/>
          </table:table-cell>
          <table:table-cell table:style-name="Tabla6.F57" office:value-type="string">
            <text:p text:style-name="P10"/>
          </table:table-cell>
        </table:table-row>
      </table:table>
      <text:p text:style-name="P63"/>
      <text:p text:style-name="P32"><text:span text:style-name="T24">2.- </text:span><text:span text:style-name="T23">Se han presentado por el Punto General de Entrada de Facturas Electrónicas las facturas, que a continuación se detallan, relacionadas con la ejecución de la subvención concedida al Ayuntamiento de Mogán, mediante Orden n.º 499/2022, de 28/12/2022, de la Consejería de Turismo, Industria y Comercio del Gobierno de Canarias, para la ejecución del PSTD Ayuntamiento de Mogán,</text:span><text:span text:style-name="T18"> </text:span><text:span text:style-name="T24">en el marco del Plan de Recuperación, Transformación y Resiliencia, financiado por la Unión Europea Next Generation EU </text:span><text:span text:style-name="T23">(proyecto: Plan de Sostenibilidad Turística de Mogán: Mar, Montaña y Cielo):</text:span></text:p>
      <text:p text:style-name="P61"/>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header-rows>
          <table:table-row>
            <table:table-cell table:style-name="Tabla7.A1" office:value-type="string">
              <text:p text:style-name="P178">Nº REGISTRO</text:p>
            </table:table-cell>
            <table:table-cell table:style-name="Tabla7.A1" office:value-type="string">
              <text:p text:style-name="P178">Factura N.º</text:p>
            </table:table-cell>
            <table:table-cell table:style-name="Tabla7.A1" office:value-type="string">
              <text:p text:style-name="P179">Importe Total (Euros)</text:p>
            </table:table-cell>
            <table:table-cell table:style-name="Tabla7.A1" office:value-type="string">
              <text:p text:style-name="P178">Nombre</text:p>
            </table:table-cell>
            <table:table-cell table:style-name="Tabla7.A1" office:value-type="string">
              <text:p text:style-name="P178">Texto Explicativo</text:p>
            </table:table-cell>
            <table:table-cell table:style-name="Tabla7.F1" office:value-type="string">
              <text:p text:style-name="P178">Grupo de apuntes</text:p>
            </table:table-cell>
          </table:table-row>
        </table:table-header-rows>
        <table:table-row>
          <table:table-cell table:style-name="Tabla7.A2" office:value-type="string">
            <text:p text:style-name="P121">F/2024/5758</text:p>
          </table:table-cell>
          <table:table-cell table:style-name="Tabla7.A2" office:value-type="string">
            <text:p text:style-name="P121">2024 067</text:p>
          </table:table-cell>
          <table:table-cell table:style-name="Tabla7.A2" office:value-type="string">
            <text:p text:style-name="P122">7.575,64</text:p>
          </table:table-cell>
          <table:table-cell table:style-name="Tabla7.A2" office:value-type="string">
            <text:p text:style-name="P121">KHORA URBAN CONSULTING S.L.</text:p>
          </table:table-cell>
          <table:table-cell table:style-name="Tabla7.A2" office:value-type="string">
            <text:p text:style-name="P121">JGL 03/12/24. Expte. 2851/23. Ser asist técni plan sost turís Mogán monta mar y cielo. Next Generation. Octubre 24. ISP</text:p>
          </table:table-cell>
          <table:table-cell table:style-name="Tabla7.F2" office:value-type="string">
            <text:p text:style-name="P121">ALCALDIA</text:p>
          </table:table-cell>
        </table:table-row>
        <table:table-row>
          <table:table-cell table:style-name="Tabla7.A2" office:value-type="string">
            <text:p text:style-name="P121">F/2024/5616</text:p>
          </table:table-cell>
          <table:table-cell table:style-name="Tabla7.A2" office:value-type="string">
            <text:p text:style-name="P121">Rect-A 8</text:p>
          </table:table-cell>
          <table:table-cell table:style-name="Tabla7.A2" office:value-type="string">
            <text:p text:style-name="P122">3.995,00</text:p>
          </table:table-cell>
          <table:table-cell table:style-name="Tabla7.A2" office:value-type="string">
            <text:p text:style-name="P121">ALVINS URBINA, MARIELENA</text:p>
          </table:table-cell>
          <table:table-cell table:style-name="Tabla7.A2" office:value-type="string">
            <text:p text:style-name="P121">JGL 03/12/24. Expte. 12171/24. Sum materi promo feria ecotur plan sosteni. Next Generation. 26/08 al 26/09/24.</text:p>
          </table:table-cell>
          <table:table-cell table:style-name="Tabla7.F2" office:value-type="string">
            <text:p text:style-name="P121">FONDOSEUROPE</text:p>
          </table:table-cell>
        </table:table-row>
        <table:table-row>
          <table:table-cell table:style-name="Tabla7.A2" office:value-type="string">
            <text:p text:style-name="P121">F/2024/6137</text:p>
          </table:table-cell>
          <table:table-cell table:style-name="Tabla7.A2" office:value-type="string">
            <text:p text:style-name="P121">Ayto-2024 2.2</text:p>
          </table:table-cell>
          <table:table-cell table:style-name="Tabla7.A2" office:value-type="string">
            <text:p text:style-name="P122">11.930,50</text:p>
          </table:table-cell>
          <table:table-cell table:style-name="Tabla7.A2" office:value-type="string">
            <text:p text:style-name="P121">LUIS ALBERTO PEREZ CAICEDO</text:p>
          </table:table-cell>
          <table:table-cell table:style-name="Tabla7.A2" office:value-type="string">
            <text:p text:style-name="P121">JGL 03/12/24. Expte. 4986/24. Proy musealiza La Fonda. Next generation. 01/06 al 31/08/24</text:p>
          </table:table-cell>
          <table:table-cell table:style-name="Tabla7.F2" office:value-type="string">
            <text:p text:style-name="P121">FONDOSEUROPE</text:p>
          </table:table-cell>
        </table:table-row>
        <table:table-row>
          <table:table-cell table:style-name="Tabla7.A5" office:value-type="string">
            <text:p text:style-name="P10"/>
          </table:table-cell>
          <table:table-cell table:style-name="Tabla7.A5" office:value-type="string">
            <text:p text:style-name="P124">TOTAL.-</text:p>
          </table:table-cell>
          <table:table-cell table:style-name="Tabla7.A5" office:value-type="string">
            <text:p text:style-name="P124">23.501,14</text:p>
          </table:table-cell>
          <table:table-cell table:style-name="Tabla7.A5" office:value-type="string">
            <text:p text:style-name="P10"/>
          </table:table-cell>
          <table:table-cell table:style-name="Tabla7.A5" office:value-type="string">
            <text:p text:style-name="P10"/>
          </table:table-cell>
          <table:table-cell table:style-name="Tabla7.F5" office:value-type="string">
            <text:p text:style-name="P10"/>
          </table:table-cell>
        </table:table-row>
      </table:table>
      <text:p text:style-name="P74"/>
      <text:p text:style-name="P32"><text:span text:style-name="T108">3.- </text:span><text:span text:style-name="T107">Todas las facturas que figuran en el listado anterior cuentan con la conformidad del responsable y concejal del área.</text:span></text:p>
      <text:p text:style-name="P32"><text:span text:style-name="T108">4.- </text:span><text:span text:style-name="T107">Se ha comprobado que todos los gastos tienen sus respectivos documentos contables de RC o AD que acredita la consignación presupuestaria.</text:span></text:p>
      <text:p text:style-name="P73">FUNDAMENTOS JURÍDICOS</text:p>
      <text:h text:style-name="P379" text:outline-level="5">I</text:h>
      <text:p text:style-name="P73">Concepto de Reconocimiento de Obligaciones</text:p>
      <text:p text:style-name="P75">El Real Decreto 500/1990, en su artículo 58 establece: <text:span text:style-name="T135">El reconocimiento y liquidación de la obligación es el acto mediante el cual se declara la existencia de un crédito exigible contra la Entidad derivado de un gasto autorizado y comprometido.</text:span></text:p>
      <text:p text:style-name="P73">II</text:p>
      <text:p text:style-name="P73">Requisitos para el Reconocimiento de Obligaciones Contractuales</text:p>
      <text:p text:style-name="P75"><text:soft-page-break/><text:span text:style-name="T18">Continúa el artículo 59 estableciendo que: </text:span><text:span text:style-name="T40">1. Previamente al reconocimiento de las obligaciones habrá de acreditarse documentalmente ante el Órgano competente la realización de la prestación o el derecho del acreedor de conformidad con los acuerdos que en su día autorizaron y comprometieron el gasto.</text:span></text:p>
      <text:p text:style-name="P54">2. Las Entidades locales establecerán, en las bases de ejecución del presupuesto, los documentos y requisitos que, de acuerdo con el tipo de gastos, justifiquen el reconocimiento de la obligación.</text:p>
      <text:p text:style-name="P54">...</text:p>
      <text:p text:style-name="P61">En este sentido, la Base de Ejecución de Presupuesto 18.2 establece que <text:span text:style-name="T135">Los documentos justificativos del reconocimiento de la obligación serán los siguientes:</text:span></text:p>
      <text:list xml:id="list8317187773596815526" text:style-name="L1">
        <text:list-item>
          <text:p text:style-name="P389">En los contratos, las facturas o certificaciones de obra, con el contenido reflejado en la Instrucción Municipal aprobada en 2020.</text:p>
        </text:list-item>
        <text:list-item>
          <text:p text:style-name="P389">En los tributos de otras administraciones públicas, las liquidaciones correspondientes.</text:p>
        </text:list-item>
        <text:list-item>
          <text:p text:style-name="P389">En los canones o precios públicos, la liquidación correspondiente.</text:p>
        </text:list-item>
        <text:list-item>
          <text:p text:style-name="P389">En las cuotas de comunidad de propietarios o sus derramas, el acta de la juntan de propietarios en el que se fijan dichas cuotas para la anualidad correspondiente.</text:p>
        </text:list-item>
        <text:list-item>
          <text:p text:style-name="P389">En las subvenciones post-pagables, la cuenta justificativa presentada por el beneficiario.</text:p>
        </text:list-item>
        <text:list-item>
          <text:p text:style-name="P389">En las aportaciones a otros entes que agrupen varios municipios, el acto administrativo que apruebe la cuota.</text:p>
        </text:list-item>
        <text:list-item>
          <text:p text:style-name="P389">En las condenas judiciales, el fallo judicial y, en su caso, el decreto que lo cuantifica.</text:p>
        </text:list-item>
        <text:list-item>
          <text:p text:style-name="P389">En las dietas de manutención por razón de servicio, la acreditación del traslado (billetes de embarque), asistencia al lugar (certificado de asistencia al curso, etc.)</text:p>
        </text:list-item>
        <text:list-item>
          <text:p text:style-name="P389">En los gastos de locomoción o kilometraje, informe detallado de origen y destino con su medición de distancia conforme a google maps.</text:p>
        </text:list-item>
        <text:list-item>
          <text:p text:style-name="P389">En las indemnizaciones por asistencia a órganos colegiados, el certificado del secretario del órgano donde se acredita la asistencia.</text:p>
        </text:list-item>
        <text:list-item>
          <text:p text:style-name="P389">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389">En las gratificaciones por servicios extraordinarios y productividades, se estará a lo establecido en la normativa reguladora aplicable al efecto</text:p>
        </text:list-item>
      </text:list>
      <text:p text:style-name="P61">Por su parte, la Base de Ejecución del Presupuesto 18.3 exige la prestación de la conformidad por parte del Centro Gestor del Gasto.</text:p>
      <text:p text:style-name="P61">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48">Así mismo, las facturas deberán venir acompañadas de los documentos y requisitos que vengan impuestos por los respectivos Pliegos y acuerdos contractuales.</text:p>
      <text:p text:style-name="P49">III</text:p>
      <text:p text:style-name="P49">Falta de Crédito</text:p>
      <text:p text:style-name="P48">El artículo 173.5 del Texto Refundido de la Ley Reguladora de las Haciendas Locales establece que: <text:span text:style-name="T135">No podrán adquirirse compromisos de gastos por cuantía superior al importe de los créditos autorizados en </text:span><text:span text:style-name="T135">los estados de gastos, siendo nulos de pleno derecho los acuerdos, resoluciones y actos administrativos que infrinjan la expresada norma, sin perjuicio de las responsabilidades a que haya lugar.</text:span></text:p>
      <text:p text:style-name="P48">Con idéntico alcance, el artículo 39.2 de la Ley de Contratos del Sector Público recoge como causa de nulidad de pleno derecho de los contratos, la carencia o insuficiencia de crédito, en su apartado b).</text:p>
      <text:p text:style-name="P73"><text:soft-page-break/>IV</text:p>
      <text:p text:style-name="P73">Órgano competente</text:p>
      <text:p text:style-name="P75">El artículo 185 del TRLRHL establece que <text:span text:style-name="T135">2. Corresponderá al presidente de la corporación el reconocimiento y liquidación de las obligaciones derivadas de compromisos de gastos legalmente adquiridos.</text:span></text:p>
      <text:p text:style-name="P76">3. Las facultades a que se refieren los apartados anteriores podrán desconcentrarse o delegarse ....</text:p>
      <text:p text:style-name="P75">Este mismo criterio viene reforzado por el artículo 60 del Real Decreto 500/1990.</text:p>
      <text:p text:style-name="P32"><text:span text:style-name="T107">Esta competencia ha sido delegada en la Junta de Gobierno Local, conforme al decreto 2023/3347 de 19/06/2023, en cuyo apartado resolutivo segundo.1º k) se delega en ella </text:span><text:span text:style-name="T109">La autorización y disposición de </text:span><text:span text:style-name="T109">gastos en materia de su competencia conforme el Presupuesto aprobado y bases de ejecución, así como el reconocimiento de la obligación de las facturas fiscalizadas por la Intervención, excepto la aprobación de las certificaciones de obra.</text:span></text:p>
      <text:p text:style-name="P32"><text:span text:style-name="T107">En virtud de todo lo anterior, tengo a bien elevar a </text:span><text:span text:style-name="T23">la Junta de Gobierno Local la sigu</text:span><text:span text:style-name="T107">iente</text:span></text:p>
      <text:p text:style-name="P73">PROPUESTA</text:p>
      <text:p text:style-name="P75"><text:span text:style-name="T19">PRIMERO</text:span><text:span text:style-name="T18">.- </text:span>Aprobar las facturas y, por ende, reconocer las obligaciones a favor de los contratistas, por los importes y conceptos que se relacionan en el siguiente listado.</text:p>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F"/>
        <table:table-header-rows>
          <table:table-row>
            <table:table-cell table:style-name="Tabla8.A1" office:value-type="string">
              <text:p text:style-name="P178">Nº REGISTRO</text:p>
            </table:table-cell>
            <table:table-cell table:style-name="Tabla8.A1" office:value-type="string">
              <text:p text:style-name="P178">Factura N.º</text:p>
            </table:table-cell>
            <table:table-cell table:style-name="Tabla8.A1" office:value-type="string">
              <text:p text:style-name="P179">Importe Total (Euros)</text:p>
            </table:table-cell>
            <table:table-cell table:style-name="Tabla8.A1" office:value-type="string">
              <text:p text:style-name="P178">Nombre</text:p>
            </table:table-cell>
            <table:table-cell table:style-name="Tabla8.A1" office:value-type="string">
              <text:p text:style-name="P178">Texto Explicativo</text:p>
            </table:table-cell>
            <table:table-cell table:style-name="Tabla8.F1" office:value-type="string">
              <text:p text:style-name="P178">Grupo de apuntes</text:p>
            </table:table-cell>
          </table:table-row>
        </table:table-header-rows>
        <table:table-row>
          <table:table-cell table:style-name="Tabla8.A2" office:value-type="string">
            <text:p text:style-name="P121">F/2024/4455</text:p>
          </table:table-cell>
          <table:table-cell table:style-name="Tabla8.A2" office:value-type="string">
            <text:p text:style-name="P121">LPA-24 052</text:p>
          </table:table-cell>
          <table:table-cell table:style-name="Tabla8.A2" office:value-type="string">
            <text:p text:style-name="P122">15.515,00</text:p>
          </table:table-cell>
          <table:table-cell table:style-name="Tabla8.A2" office:value-type="string">
            <text:p text:style-name="P121">BUFETE DIAZ DE AGUILAR, S.L.</text:p>
          </table:table-cell>
          <table:table-cell table:style-name="Tabla8.A2" office:value-type="string">
            <text:p text:style-name="P121">JGL 03/12/24. Expte. 16167/23. Asist jurí rela compete Pto. Mogán 09/08/24</text:p>
          </table:table-cell>
          <table:table-cell table:style-name="Tabla8.F2" office:value-type="string">
            <text:p text:style-name="P121">URBANISMO</text:p>
          </table:table-cell>
        </table:table-row>
        <table:table-row>
          <table:table-cell table:style-name="Tabla8.A2" office:value-type="string">
            <text:p text:style-name="P121">F/2024/4499</text:p>
          </table:table-cell>
          <table:table-cell table:style-name="Tabla8.A2" office:value-type="string">
            <text:p text:style-name="P121">Emit- 190</text:p>
          </table:table-cell>
          <table:table-cell table:style-name="Tabla8.A2" office:value-type="string">
            <text:p text:style-name="P122">224,70</text:p>
          </table:table-cell>
          <table:table-cell table:style-name="Tabla8.A2" office:value-type="string">
            <text:p text:style-name="P121">SUAREZ PRIETO MARÍA BELÉN</text:p>
          </table:table-cell>
          <table:table-cell table:style-name="Tabla8.A2" office:value-type="string">
            <text:p text:style-name="P121">JGL 03/12/24. Expte. 11723/24. Trípti celebra VII Feri del Mango y Aguaca de Verano. 03/07/24</text:p>
          </table:table-cell>
          <table:table-cell table:style-name="Tabla8.F2" office:value-type="string">
            <text:p text:style-name="P121">AGRICULTURA</text:p>
          </table:table-cell>
        </table:table-row>
        <table:table-row>
          <table:table-cell table:style-name="Tabla8.A2" office:value-type="string">
            <text:p text:style-name="P121">F/2024/5099</text:p>
          </table:table-cell>
          <table:table-cell table:style-name="Tabla8.A2" office:value-type="string">
            <text:p text:style-name="P121">Emit- 722</text:p>
          </table:table-cell>
          <table:table-cell table:style-name="Tabla8.A2" office:value-type="string">
            <text:p text:style-name="P122">498,66</text:p>
          </table:table-cell>
          <table:table-cell table:style-name="Tabla8.A2" office:value-type="string">
            <text:p text:style-name="P121">MORENO AFONSO, SEBASTIAN</text:p>
          </table:table-cell>
          <table:table-cell table:style-name="Tabla8.A2" office:value-type="string">
            <text:p text:style-name="P121">JGL 03/12/24. Expte. 105/23. Comida cuerpo seguri protecc civil Mogán. 28/07 al 31/12/23</text:p>
          </table:table-cell>
          <table:table-cell table:style-name="Tabla8.F2" office:value-type="string">
            <text:p text:style-name="P121">ALCALDIA</text:p>
          </table:table-cell>
        </table:table-row>
        <table:table-row>
          <table:table-cell table:style-name="Tabla8.A2" office:value-type="string">
            <text:p text:style-name="P121">F/2024/5390</text:p>
          </table:table-cell>
          <table:table-cell table:style-name="Tabla8.A2" office:value-type="string">
            <text:p text:style-name="P121">Emit- 271</text:p>
          </table:table-cell>
          <table:table-cell table:style-name="Tabla8.A2" office:value-type="string">
            <text:p text:style-name="P122">1.061,98</text:p>
          </table:table-cell>
          <table:table-cell table:style-name="Tabla8.A2" office:value-type="string">
            <text:p text:style-name="P121">ORTEGA SOTO, YERAY</text:p>
          </table:table-cell>
          <table:table-cell table:style-name="Tabla8.A2" office:value-type="string">
            <text:p text:style-name="P121">JGL 03/12/24. Expte. 12984/24. Serv equi sonido VII Feria mango y aguacate 24. 01/09/24</text:p>
          </table:table-cell>
          <table:table-cell table:style-name="Tabla8.F2" office:value-type="string">
            <text:p text:style-name="P121">AGRICULTURA</text:p>
          </table:table-cell>
        </table:table-row>
        <table:table-row>
          <table:table-cell table:style-name="Tabla8.A2" office:value-type="string">
            <text:p text:style-name="P121">F/2024/5427</text:p>
          </table:table-cell>
          <table:table-cell table:style-name="Tabla8.A2" office:value-type="string">
            <text:p text:style-name="P121">Emit- 596</text:p>
          </table:table-cell>
          <table:table-cell table:style-name="Tabla8.A2" office:value-type="string">
            <text:p text:style-name="P122">405,97</text:p>
          </table:table-cell>
          <table:table-cell table:style-name="Tabla8.A2" office:value-type="string">
            <text:p text:style-name="P121">AUTOS BASSO, S.A.U.</text:p>
          </table:table-cell>
          <table:table-cell table:style-name="Tabla8.A2" office:value-type="string">
            <text:p text:style-name="P121">JGL 03/12/24. Expte. 504/2024. Sum recambi para vehícu parque móvil. 01/10 al 15/10/24</text:p>
          </table:table-cell>
          <table:table-cell table:style-name="Tabla8.F2" office:value-type="string">
            <text:p text:style-name="P121">PARQUEMOVIL</text:p>
          </table:table-cell>
        </table:table-row>
        <table:table-row>
          <table:table-cell table:style-name="Tabla8.A2" office:value-type="string">
            <text:p text:style-name="P121">F/2024/5467</text:p>
          </table:table-cell>
          <table:table-cell table:style-name="Tabla8.A2" office:value-type="string">
            <text:p text:style-name="P121">Emit- 567</text:p>
          </table:table-cell>
          <table:table-cell table:style-name="Tabla8.A2" office:value-type="string">
            <text:p text:style-name="P122">19,26</text:p>
          </table:table-cell>
          <table:table-cell table:style-name="Tabla8.A2" office:value-type="string">
            <text:p text:style-name="P121">MEDINA GONZALEZ DECTOR RAFAEL</text:p>
          </table:table-cell>
          <table:table-cell table:style-name="Tabla8.A2" office:value-type="string">
            <text:p text:style-name="P121">JGL 03/12/24. Expte. 9628/24. Sum baterías vehícu parque móvil (Inyectores). 18/10/24</text:p>
          </table:table-cell>
          <table:table-cell table:style-name="Tabla8.F2" office:value-type="string">
            <text:p text:style-name="P121">PARQUEMOVIL</text:p>
          </table:table-cell>
        </table:table-row>
        <table:table-row>
          <table:table-cell table:style-name="Tabla8.A2" office:value-type="string">
            <text:p text:style-name="P121">F/2024/5468</text:p>
          </table:table-cell>
          <table:table-cell table:style-name="Tabla8.A2" office:value-type="string">
            <text:p text:style-name="P121">Emit- 568</text:p>
          </table:table-cell>
          <table:table-cell table:style-name="Tabla8.A2" office:value-type="string">
            <text:p text:style-name="P122">41,73</text:p>
          </table:table-cell>
          <table:table-cell table:style-name="Tabla8.A2" office:value-type="string">
            <text:p text:style-name="P121">MEDINA GONZALEZ DECTOR RAFAEL</text:p>
          </table:table-cell>
          <table:table-cell table:style-name="Tabla8.A2" office:value-type="string">
            <text:p text:style-name="P121">JGL 03/12/24. Expte. 9628/24. Sum batería vehícu parque móvil (Rodamiento). 18/10/24</text:p>
          </table:table-cell>
          <table:table-cell table:style-name="Tabla8.F2" office:value-type="string">
            <text:p text:style-name="P121">PARQUEMOVIL</text:p>
          </table:table-cell>
        </table:table-row>
        <table:table-row>
          <table:table-cell table:style-name="Tabla8.A2" office:value-type="string">
            <text:p text:style-name="P121">F/2024/5613</text:p>
          </table:table-cell>
          <table:table-cell table:style-name="Tabla8.A2" office:value-type="string">
            <text:p text:style-name="P121">12</text:p>
          </table:table-cell>
          <table:table-cell table:style-name="Tabla8.A2" office:value-type="string">
            <text:p text:style-name="P122">248,05</text:p>
          </table:table-cell>
          <table:table-cell table:style-name="Tabla8.A2" office:value-type="string">
            <text:p text:style-name="P121">CARRO VOLPINTESTA ADRIANA DORA</text:p>
          </table:table-cell>
          <table:table-cell table:style-name="Tabla8.A2" office:value-type="string">
            <text:p text:style-name="P121">JGL 03/12/24. Expte. 3048/24. Realiza traducc y locu cuña 20 en inglés event interés. Septiembre 24</text:p>
          </table:table-cell>
          <table:table-cell table:style-name="Tabla8.F2" office:value-type="string">
            <text:p text:style-name="P121">PRENSAYCOMUN</text:p>
          </table:table-cell>
        </table:table-row>
        <table:table-row>
          <table:table-cell table:style-name="Tabla8.A2" office:value-type="string">
            <text:p text:style-name="P121">F/2024/5625</text:p>
          </table:table-cell>
          <table:table-cell table:style-name="Tabla8.A2" office:value-type="string">
            <text:p text:style-name="P121">Emit- 723</text:p>
          </table:table-cell>
          <table:table-cell table:style-name="Tabla8.A2" office:value-type="string">
            <text:p text:style-name="P122">692,58</text:p>
          </table:table-cell>
          <table:table-cell table:style-name="Tabla8.A2" office:value-type="string">
            <text:p text:style-name="P121">MORENO AFONSO, SEBASTIAN</text:p>
          </table:table-cell>
          <table:table-cell table:style-name="Tabla8.A2" office:value-type="string">
            <text:p text:style-name="P121">JGL 03/12/24. Expte. 1486/23. Serv comida volunta protecc civil.. 01/01 al 29/02/24</text:p>
          </table:table-cell>
          <table:table-cell table:style-name="Tabla8.F2" office:value-type="string">
            <text:p text:style-name="P121">ALCALDIA</text:p>
          </table:table-cell>
        </table:table-row>
        <table:table-row>
          <table:table-cell table:style-name="Tabla8.A2" office:value-type="string">
            <text:p text:style-name="P121">F/2024/5626</text:p>
          </table:table-cell>
          <table:table-cell table:style-name="Tabla8.A2" office:value-type="string">
            <text:p text:style-name="P121">Emit- 724</text:p>
          </table:table-cell>
          <table:table-cell table:style-name="Tabla8.A2" office:value-type="string">
            <text:p text:style-name="P122">357,06</text:p>
          </table:table-cell>
          <table:table-cell table:style-name="Tabla8.A2" office:value-type="string">
            <text:p text:style-name="P121">MORENO AFONSO, SEBASTIAN</text:p>
          </table:table-cell>
          <table:table-cell table:style-name="Tabla8.A2" office:value-type="string">
            <text:p text:style-name="P121">JGL 03/12/24. Expte. 1486/23. Serv comida volunta protecc civil.. Abril 24</text:p>
          </table:table-cell>
          <table:table-cell table:style-name="Tabla8.F2" office:value-type="string">
            <text:p text:style-name="P121">ALCALDIA</text:p>
          </table:table-cell>
        </table:table-row>
        <table:table-row>
          <table:table-cell table:style-name="Tabla8.A2" office:value-type="string">
            <text:p text:style-name="P121">F/2024/5627</text:p>
          </table:table-cell>
          <table:table-cell table:style-name="Tabla8.A2" office:value-type="string">
            <text:p text:style-name="P121">Emit- 725</text:p>
          </table:table-cell>
          <table:table-cell table:style-name="Tabla8.A2" office:value-type="string">
            <text:p text:style-name="P122">324,75</text:p>
          </table:table-cell>
          <table:table-cell table:style-name="Tabla8.A2" office:value-type="string">
            <text:p text:style-name="P121">MORENO AFONSO, SEBASTIAN</text:p>
          </table:table-cell>
          <table:table-cell table:style-name="Tabla8.A2" office:value-type="string">
            <text:p text:style-name="P121">JGL 03/12/24. Expte. 1486/23. Serv comida volunta protecc civil. Marzo 24</text:p>
          </table:table-cell>
          <table:table-cell table:style-name="Tabla8.F2" office:value-type="string">
            <text:p text:style-name="P121">ALCALDIA</text:p>
          </table:table-cell>
        </table:table-row>
        <table:table-row>
          <table:table-cell table:style-name="Tabla8.A2" office:value-type="string">
            <text:p text:style-name="P121">F/2024/5628</text:p>
          </table:table-cell>
          <table:table-cell table:style-name="Tabla8.A2" office:value-type="string">
            <text:p text:style-name="P121">Emit- 726</text:p>
          </table:table-cell>
          <table:table-cell table:style-name="Tabla8.A2" office:value-type="string">
            <text:p text:style-name="P122">125,24</text:p>
          </table:table-cell>
          <table:table-cell table:style-name="Tabla8.A2" office:value-type="string">
            <text:p text:style-name="P121">MORENO AFONSO, SEBASTIAN</text:p>
          </table:table-cell>
          <table:table-cell table:style-name="Tabla8.A2" office:value-type="string">
            <text:p text:style-name="P121">JGL 03/12/24. Expte. 1486/23. Serv comida volunta protecc civil. Mayo 24</text:p>
          </table:table-cell>
          <table:table-cell table:style-name="Tabla8.F2" office:value-type="string">
            <text:p text:style-name="P121">ALCALDIA</text:p>
          </table:table-cell>
        </table:table-row>
        <table:table-row>
          <table:table-cell table:style-name="Tabla8.A2" office:value-type="string">
            <text:p text:style-name="P121">F/2024/5629</text:p>
          </table:table-cell>
          <table:table-cell table:style-name="Tabla8.A2" office:value-type="string">
            <text:p text:style-name="P121">Emit- 727</text:p>
          </table:table-cell>
          <table:table-cell table:style-name="Tabla8.A2" office:value-type="string">
            <text:p text:style-name="P122">172,33</text:p>
          </table:table-cell>
          <table:table-cell table:style-name="Tabla8.A2" office:value-type="string">
            <text:p text:style-name="P121">MORENO AFONSO, SEBASTIAN</text:p>
          </table:table-cell>
          <table:table-cell table:style-name="Tabla8.A2" office:value-type="string">
            <text:p text:style-name="P121">JGL 03/12/24. Expte. 1486/23. Serv comida a <text:soft-page-break/>los volunta prote civil. Junio 24</text:p>
          </table:table-cell>
          <table:table-cell table:style-name="Tabla8.F2" office:value-type="string">
            <text:p text:style-name="P121">ALCALDIA</text:p>
          </table:table-cell>
        </table:table-row>
        <table:table-row>
          <table:table-cell table:style-name="Tabla8.A2" office:value-type="string">
            <text:p text:style-name="P121">F/2024/5630</text:p>
          </table:table-cell>
          <table:table-cell table:style-name="Tabla8.A2" office:value-type="string">
            <text:p text:style-name="P121">RECT 2024- 055</text:p>
          </table:table-cell>
          <table:table-cell table:style-name="Tabla8.A2" office:value-type="string">
            <text:p text:style-name="P122">4.723,97</text:p>
          </table:table-cell>
          <table:table-cell table:style-name="Tabla8.A2" office:value-type="string">
            <text:p text:style-name="P121">MOGAN SOCIOCULTURAL, S.L. UNIPERSONAL</text:p>
          </table:table-cell>
          <table:table-cell table:style-name="Tabla8.A2" office:value-type="string">
            <text:p text:style-name="P121">JGL 03/12/24. Expte. 1146/24. Enco gest EEAA. 01/01 al 31/07/24</text:p>
          </table:table-cell>
          <table:table-cell table:style-name="Tabla8.F2" office:value-type="string">
            <text:p text:style-name="P121">EEAA</text:p>
          </table:table-cell>
        </table:table-row>
        <table:table-row>
          <table:table-cell table:style-name="Tabla8.A2" office:value-type="string">
            <text:p text:style-name="P121">F/2024/5632</text:p>
          </table:table-cell>
          <table:table-cell table:style-name="Tabla8.A2" office:value-type="string">
            <text:p text:style-name="P121">2024- 061</text:p>
          </table:table-cell>
          <table:table-cell table:style-name="Tabla8.A2" office:value-type="string">
            <text:p text:style-name="P122">674,85</text:p>
          </table:table-cell>
          <table:table-cell table:style-name="Tabla8.A2" office:value-type="string">
            <text:p text:style-name="P121">MOGAN SOCIOCULTURAL, S.L. UNIPERSONAL</text:p>
          </table:table-cell>
          <table:table-cell table:style-name="Tabla8.A2" office:value-type="string">
            <text:p text:style-name="P121">JGL 03/12/24. Expte. 1146/24. Enco gest EEAA. 01/08 al 30/09/24</text:p>
          </table:table-cell>
          <table:table-cell table:style-name="Tabla8.F2" office:value-type="string">
            <text:p text:style-name="P121">EEAA</text:p>
          </table:table-cell>
        </table:table-row>
        <table:table-row>
          <table:table-cell table:style-name="Tabla8.A2" office:value-type="string">
            <text:p text:style-name="P121">F/2024/5682</text:p>
          </table:table-cell>
          <table:table-cell table:style-name="Tabla8.A2" office:value-type="string">
            <text:p text:style-name="P121">ESC-24 255</text:p>
          </table:table-cell>
          <table:table-cell table:style-name="Tabla8.A2" office:value-type="string">
            <text:p text:style-name="P122">980,83</text:p>
          </table:table-cell>
          <table:table-cell table:style-name="Tabla8.A2" office:value-type="string">
            <text:p text:style-name="P121">ESCORPIÓN DE JADE S.L.</text:p>
          </table:table-cell>
          <table:table-cell table:style-name="Tabla8.A2" office:value-type="string">
            <text:p text:style-name="P121">JGL 03/12/24. Expte. 1368/24. Divulga campañas mcipales. Octubre 24</text:p>
          </table:table-cell>
          <table:table-cell table:style-name="Tabla8.F2" office:value-type="string">
            <text:p text:style-name="P121">PRENSAYCOMUN</text:p>
          </table:table-cell>
        </table:table-row>
        <table:table-row>
          <table:table-cell table:style-name="Tabla8.A2" office:value-type="string">
            <text:p text:style-name="P121">F/2024/5694</text:p>
          </table:table-cell>
          <table:table-cell table:style-name="Tabla8.A2" office:value-type="string">
            <text:p text:style-name="P121">Z24/ 342792</text:p>
          </table:table-cell>
          <table:table-cell table:style-name="Tabla8.A2" office:value-type="string">
            <text:p text:style-name="P122">558,01</text:p>
          </table:table-cell>
          <table:table-cell table:style-name="Tabla8.A2" office:value-type="string">
            <text:p text:style-name="P121">INSULAR DE PETROQUIMICA Y COMBUSTIBLES S.A.</text:p>
          </table:table-cell>
          <table:table-cell table:style-name="Tabla8.A2" office:value-type="string">
            <text:p text:style-name="P121">JGL 03/12/24. Expte. 15041/24. Sum hidráuli vehícu parque móvil. Octubre 24</text:p>
          </table:table-cell>
          <table:table-cell table:style-name="Tabla8.F2" office:value-type="string">
            <text:p text:style-name="P121">PARQUEMOVIL</text:p>
          </table:table-cell>
        </table:table-row>
        <table:table-row>
          <table:table-cell table:style-name="Tabla8.A2" office:value-type="string">
            <text:p text:style-name="P121">F/2024/5708</text:p>
          </table:table-cell>
          <table:table-cell table:style-name="Tabla8.A2" office:value-type="string">
            <text:p text:style-name="P121">020 113</text:p>
          </table:table-cell>
          <table:table-cell table:style-name="Tabla8.A2" office:value-type="string">
            <text:p text:style-name="P122">535,00</text:p>
          </table:table-cell>
          <table:table-cell table:style-name="Tabla8.A2" office:value-type="string">
            <text:p text:style-name="P121">COMUNICACIONES Y EVENTOS FARO CANARIAS S.L.U</text:p>
          </table:table-cell>
          <table:table-cell table:style-name="Tabla8.A2" office:value-type="string">
            <text:p text:style-name="P121">JGL 03/12/24. Expte. 145/24. Emisi 8 años cuñas emisora radio divulga activi. Octubre 24.</text:p>
          </table:table-cell>
          <table:table-cell table:style-name="Tabla8.F2" office:value-type="string">
            <text:p text:style-name="P121">PRENSAYCOMUN</text:p>
          </table:table-cell>
        </table:table-row>
        <table:table-row>
          <table:table-cell table:style-name="Tabla8.A2" office:value-type="string">
            <text:p text:style-name="P121">F/2024/5719</text:p>
          </table:table-cell>
          <table:table-cell table:style-name="Tabla8.A2" office:value-type="string">
            <text:p text:style-name="P121">2024- 064</text:p>
          </table:table-cell>
          <table:table-cell table:style-name="Tabla8.A2" office:value-type="string">
            <text:p text:style-name="P122">11.668,00</text:p>
          </table:table-cell>
          <table:table-cell table:style-name="Tabla8.A2" office:value-type="string">
            <text:p text:style-name="P121">MOGAN SOCIOCULTURAL, S.L. UNIPERSONAL</text:p>
          </table:table-cell>
          <table:table-cell table:style-name="Tabla8.A2" office:value-type="string">
            <text:p text:style-name="P121">JGL 03/12/24. Expte. 16271/23. Enco gest serv bibliote 24. Octubre 24</text:p>
          </table:table-cell>
          <table:table-cell table:style-name="Tabla8.F2" office:value-type="string">
            <text:p text:style-name="P121">BIBLIOTECA</text:p>
          </table:table-cell>
        </table:table-row>
        <table:table-row>
          <table:table-cell table:style-name="Tabla8.A2" office:value-type="string">
            <text:p text:style-name="P121">F/2024/5727</text:p>
          </table:table-cell>
          <table:table-cell table:style-name="Tabla8.A2" office:value-type="string">
            <text:p text:style-name="P121">9096</text:p>
          </table:table-cell>
          <table:table-cell table:style-name="Tabla8.A2" office:value-type="string">
            <text:p text:style-name="P122">1.000,00</text:p>
          </table:table-cell>
          <table:table-cell table:style-name="Tabla8.A2" office:value-type="string">
            <text:p text:style-name="P121">ADXY PUBLICIDAD SLU</text:p>
          </table:table-cell>
          <table:table-cell table:style-name="Tabla8.A2" office:value-type="string">
            <text:p text:style-name="P121">JGL 03/12/24. Expte. 1356/24. Promo espacio publici noticia periódi digital. Octubre 24</text:p>
          </table:table-cell>
          <table:table-cell table:style-name="Tabla8.F2" office:value-type="string">
            <text:p text:style-name="P121">PRENSAYCOMUN</text:p>
          </table:table-cell>
        </table:table-row>
        <table:table-row>
          <table:table-cell table:style-name="Tabla8.A2" office:value-type="string">
            <text:p text:style-name="P121">F/2024/5744</text:p>
          </table:table-cell>
          <table:table-cell table:style-name="Tabla8.A2" office:value-type="string">
            <text:p text:style-name="P121">Emit- 273</text:p>
          </table:table-cell>
          <table:table-cell table:style-name="Tabla8.A2" office:value-type="string">
            <text:p text:style-name="P122">508,04</text:p>
          </table:table-cell>
          <table:table-cell table:style-name="Tabla8.A2" office:value-type="string">
            <text:p text:style-name="P121">ORTEGA SOTO, YERAY</text:p>
          </table:table-cell>
          <table:table-cell table:style-name="Tabla8.A2" office:value-type="string">
            <text:p text:style-name="P121">JGL 03/12/24. Expte. 13901/24. Serv e insti equi soni Noche vinos y tapas. 14/09/24</text:p>
          </table:table-cell>
          <table:table-cell table:style-name="Tabla8.F2" office:value-type="string">
            <text:p text:style-name="P121">AGRICULTURA</text:p>
          </table:table-cell>
        </table:table-row>
        <table:table-row>
          <table:table-cell table:style-name="Tabla8.A2" office:value-type="string">
            <text:p text:style-name="P121">F/2024/5750</text:p>
          </table:table-cell>
          <table:table-cell table:style-name="Tabla8.A2" office:value-type="string">
            <text:p text:style-name="P121">Emit- 628</text:p>
          </table:table-cell>
          <table:table-cell table:style-name="Tabla8.A2" office:value-type="string">
            <text:p text:style-name="P122">399,01</text:p>
          </table:table-cell>
          <table:table-cell table:style-name="Tabla8.A2" office:value-type="string">
            <text:p text:style-name="P121">AUTOS BASSO, S.A.U.</text:p>
          </table:table-cell>
          <table:table-cell table:style-name="Tabla8.A2" office:value-type="string">
            <text:p text:style-name="P121">JGL 03/12/24. Expte. 504/24. Sum recam para vehícu parque móvil. 16/10 al 31/10/024</text:p>
          </table:table-cell>
          <table:table-cell table:style-name="Tabla8.F2" office:value-type="string">
            <text:p text:style-name="P121">PARQUEMOVIL</text:p>
          </table:table-cell>
        </table:table-row>
        <table:table-row>
          <table:table-cell table:style-name="Tabla8.A2" office:value-type="string">
            <text:p text:style-name="P121">F/2024/5756</text:p>
          </table:table-cell>
          <table:table-cell table:style-name="Tabla8.A2" office:value-type="string">
            <text:p text:style-name="P121">13</text:p>
          </table:table-cell>
          <table:table-cell table:style-name="Tabla8.A2" office:value-type="string">
            <text:p text:style-name="P122">248,05</text:p>
          </table:table-cell>
          <table:table-cell table:style-name="Tabla8.A2" office:value-type="string">
            <text:p text:style-name="P121">CARRO VOLPINTESTA ADRIANA DORA</text:p>
          </table:table-cell>
          <table:table-cell table:style-name="Tabla8.A2" office:value-type="string">
            <text:p text:style-name="P121">JGL 03/12/24. Expte. 3048/24. Reali traducc y locuci cuña 20 inglés event interés. Octubre 24</text:p>
          </table:table-cell>
          <table:table-cell table:style-name="Tabla8.F2" office:value-type="string">
            <text:p text:style-name="P121">PRENSAYCOMUN</text:p>
          </table:table-cell>
        </table:table-row>
        <table:table-row>
          <table:table-cell table:style-name="Tabla8.A2" office:value-type="string">
            <text:p text:style-name="P121">F/2024/5811</text:p>
          </table:table-cell>
          <table:table-cell table:style-name="Tabla8.A2" office:value-type="string">
            <text:p text:style-name="P121">rect 2024- 062</text:p>
          </table:table-cell>
          <table:table-cell table:style-name="Tabla8.A2" office:value-type="string">
            <text:p text:style-name="P122">34.920,88</text:p>
          </table:table-cell>
          <table:table-cell table:style-name="Tabla8.A2" office:value-type="string">
            <text:p text:style-name="P121">MOGAN SOCIOCULTURAL, S.L. UNIPERSONAL</text:p>
          </table:table-cell>
          <table:table-cell table:style-name="Tabla8.A2" office:value-type="string">
            <text:p text:style-name="P121">JGL 03/12/24. Expte. 1146/24. Ecom gest EEAA. Octubre 24</text:p>
          </table:table-cell>
          <table:table-cell table:style-name="Tabla8.F2" office:value-type="string">
            <text:p text:style-name="P121">EEAA</text:p>
          </table:table-cell>
        </table:table-row>
        <table:table-row>
          <table:table-cell table:style-name="Tabla8.A2" office:value-type="string">
            <text:p text:style-name="P121">F/2024/5845</text:p>
          </table:table-cell>
          <table:table-cell table:style-name="Tabla8.A2" office:value-type="string">
            <text:p text:style-name="P121">2024P0001740</text:p>
          </table:table-cell>
          <table:table-cell table:style-name="Tabla8.A2" office:value-type="string">
            <text:p text:style-name="P122">937,32</text:p>
          </table:table-cell>
          <table:table-cell table:style-name="Tabla8.A2" office:value-type="string">
            <text:p text:style-name="P121">EDITORIAL PRENSA CANARIA,S.A</text:p>
          </table:table-cell>
          <table:table-cell table:style-name="Tabla8.A2" office:value-type="string">
            <text:p text:style-name="P121">JGL 03/12/24. Expte. 14645/24. Publi modifi NN.SS. prolonga C/ El Drago en Mogán. 16/10/24</text:p>
          </table:table-cell>
          <table:table-cell table:style-name="Tabla8.F2" office:value-type="string">
            <text:p text:style-name="P121">URBANISMO</text:p>
          </table:table-cell>
        </table:table-row>
        <table:table-row>
          <table:table-cell table:style-name="Tabla8.A2" office:value-type="string">
            <text:p text:style-name="P121">F/2024/5858</text:p>
          </table:table-cell>
          <table:table-cell table:style-name="Tabla8.A2" office:value-type="string">
            <text:p text:style-name="P121">FRA-A 9236</text:p>
          </table:table-cell>
          <table:table-cell table:style-name="Tabla8.A2" office:value-type="string">
            <text:p text:style-name="P122">3.346,63</text:p>
          </table:table-cell>
          <table:table-cell table:style-name="Tabla8.A2" office:value-type="string">
            <text:p text:style-name="P121">FABRICACION E INSTALACIONES ARTILES SLU</text:p>
          </table:table-cell>
          <table:table-cell table:style-name="Tabla8.A2" office:value-type="string">
            <text:p text:style-name="P121">JGL 03/12/24. Expte. 14029/24. sum adqui estanter protecc civil. 08/11/24</text:p>
          </table:table-cell>
          <table:table-cell table:style-name="Tabla8.F2" office:value-type="string">
            <text:p text:style-name="P121">POLICIA</text:p>
          </table:table-cell>
        </table:table-row>
        <table:table-row>
          <table:table-cell table:style-name="Tabla8.A2" office:value-type="string">
            <text:p text:style-name="P121">F/2024/5867</text:p>
          </table:table-cell>
          <table:table-cell table:style-name="Tabla8.A2" office:value-type="string">
            <text:p text:style-name="P121">Emit- 570</text:p>
          </table:table-cell>
          <table:table-cell table:style-name="Tabla8.A2" office:value-type="string">
            <text:p text:style-name="P122">307,09</text:p>
          </table:table-cell>
          <table:table-cell table:style-name="Tabla8.A2" office:value-type="string">
            <text:p text:style-name="P121">MEDINA GONZALEZ DECTOR RAFAEL</text:p>
          </table:table-cell>
          <table:table-cell table:style-name="Tabla8.A2" office:value-type="string">
            <text:p text:style-name="P121">JGL 03/12/24. Expte. 9628/24. Sum baterías vehícu parque móvil. 08/11/24</text:p>
          </table:table-cell>
          <table:table-cell table:style-name="Tabla8.F2" office:value-type="string">
            <text:p text:style-name="P121">PARQUEMOVIL</text:p>
          </table:table-cell>
        </table:table-row>
        <table:table-row>
          <table:table-cell table:style-name="Tabla8.A2" office:value-type="string">
            <text:p text:style-name="P121">F/2024/5868</text:p>
          </table:table-cell>
          <table:table-cell table:style-name="Tabla8.A2" office:value-type="string">
            <text:p text:style-name="P121">Emit- 569</text:p>
          </table:table-cell>
          <table:table-cell table:style-name="Tabla8.A2" office:value-type="string">
            <text:p text:style-name="P122">149,80</text:p>
          </table:table-cell>
          <table:table-cell table:style-name="Tabla8.A2" office:value-type="string">
            <text:p text:style-name="P121">MEDINA GONZALEZ DECTOR RAFAEL</text:p>
          </table:table-cell>
          <table:table-cell table:style-name="Tabla8.A2" office:value-type="string">
            <text:p text:style-name="P121">JGL 03/12/24. Expte. 9628/24. Sum baterías vehícu parque móvil. 08/11/24</text:p>
          </table:table-cell>
          <table:table-cell table:style-name="Tabla8.F2" office:value-type="string">
            <text:p text:style-name="P121">PARQUEMOVIL</text:p>
          </table:table-cell>
        </table:table-row>
        <table:table-row>
          <table:table-cell table:style-name="Tabla8.A2" office:value-type="string">
            <text:p text:style-name="P121">F/2024/5883</text:p>
          </table:table-cell>
          <table:table-cell table:style-name="Tabla8.A2" office:value-type="string">
            <text:p text:style-name="P121">35112024F 0003741</text:p>
          </table:table-cell>
          <table:table-cell table:style-name="Tabla8.A2" office:value-type="string">
            <text:p text:style-name="P122">11,00</text:p>
          </table:table-cell>
          <table:table-cell table:style-name="Tabla8.A2" office:value-type="string">
            <text:p text:style-name="P121">ITEVISE, SA</text:p>
          </table:table-cell>
          <table:table-cell table:style-name="Tabla8.A2" office:value-type="string">
            <text:p text:style-name="P121">JGL 03/12/24. Expte. 465/24. Serv inspecc técni para vehícu. 7136-KKG. 22/10/24</text:p>
          </table:table-cell>
          <table:table-cell table:style-name="Tabla8.F2" office:value-type="string">
            <text:p text:style-name="P121">PARQUEMOVIL</text:p>
          </table:table-cell>
        </table:table-row>
        <table:table-row>
          <table:table-cell table:style-name="Tabla8.A2" office:value-type="string">
            <text:p text:style-name="P121">F/2024/5884</text:p>
          </table:table-cell>
          <table:table-cell table:style-name="Tabla8.A2" office:value-type="string">
            <text:p text:style-name="P121">35112024F 0003764</text:p>
          </table:table-cell>
          <table:table-cell table:style-name="Tabla8.A2" office:value-type="string">
            <text:p text:style-name="P122">49,79</text:p>
          </table:table-cell>
          <table:table-cell table:style-name="Tabla8.A2" office:value-type="string">
            <text:p text:style-name="P121">ITEVISE, SA</text:p>
          </table:table-cell>
          <table:table-cell table:style-name="Tabla8.A2" office:value-type="string">
            <text:p text:style-name="P121">JGL 03/12/24. Expte. 465/24. Serv inspecc técni para vehícu. 7293-BBP. 23/10/24</text:p>
          </table:table-cell>
          <table:table-cell table:style-name="Tabla8.F2" office:value-type="string">
            <text:p text:style-name="P121">PARQUEMOVIL</text:p>
          </table:table-cell>
        </table:table-row>
        <text:soft-page-break/>
        <table:table-row>
          <table:table-cell table:style-name="Tabla8.A2" office:value-type="string">
            <text:p text:style-name="P121">F/2024/5886</text:p>
          </table:table-cell>
          <table:table-cell table:style-name="Tabla8.A2" office:value-type="string">
            <text:p text:style-name="P121">35112024F 0003968</text:p>
          </table:table-cell>
          <table:table-cell table:style-name="Tabla8.A2" office:value-type="string">
            <text:p text:style-name="P122">50,09</text:p>
          </table:table-cell>
          <table:table-cell table:style-name="Tabla8.A2" office:value-type="string">
            <text:p text:style-name="P121">ITEVISE, SA</text:p>
          </table:table-cell>
          <table:table-cell table:style-name="Tabla8.A2" office:value-type="string">
            <text:p text:style-name="P121">JGL 03/12/24. Expte. 465/24. Serv inspecc técni para vehícu. GC-5551-AX. 06/11/24</text:p>
          </table:table-cell>
          <table:table-cell table:style-name="Tabla8.F2" office:value-type="string">
            <text:p text:style-name="P121">PARQUEMOVIL</text:p>
          </table:table-cell>
        </table:table-row>
        <table:table-row>
          <table:table-cell table:style-name="Tabla8.A2" office:value-type="string">
            <text:p text:style-name="P121">F/2024/5888</text:p>
          </table:table-cell>
          <table:table-cell table:style-name="Tabla8.A2" office:value-type="string">
            <text:p text:style-name="P121">35112024F 0003993</text:p>
          </table:table-cell>
          <table:table-cell table:style-name="Tabla8.A2" office:value-type="string">
            <text:p text:style-name="P122">50,09</text:p>
          </table:table-cell>
          <table:table-cell table:style-name="Tabla8.A2" office:value-type="string">
            <text:p text:style-name="P121">ITEVISE, SA</text:p>
          </table:table-cell>
          <table:table-cell table:style-name="Tabla8.A2" office:value-type="string">
            <text:p text:style-name="P121">JGL 03/12/24. Expte. 465/24. Serv inspecc técni para vehícu. 5817-BMZ. 07/11/24</text:p>
          </table:table-cell>
          <table:table-cell table:style-name="Tabla8.F2" office:value-type="string">
            <text:p text:style-name="P121">PARQUEMOVIL</text:p>
          </table:table-cell>
        </table:table-row>
        <table:table-row>
          <table:table-cell table:style-name="Tabla8.A2" office:value-type="string">
            <text:p text:style-name="P121">F/2024/5889</text:p>
          </table:table-cell>
          <table:table-cell table:style-name="Tabla8.A2" office:value-type="string">
            <text:p text:style-name="P121">35112024F 0004019</text:p>
          </table:table-cell>
          <table:table-cell table:style-name="Tabla8.A2" office:value-type="string">
            <text:p text:style-name="P122">50,09</text:p>
          </table:table-cell>
          <table:table-cell table:style-name="Tabla8.A2" office:value-type="string">
            <text:p text:style-name="P121">ITEVISE, SA</text:p>
          </table:table-cell>
          <table:table-cell table:style-name="Tabla8.A2" office:value-type="string">
            <text:p text:style-name="P121">JGL 03/12/24. Expte. 465/24. Serv inspecc técni para vehícu. GC-6082-CG. 08/11/24</text:p>
          </table:table-cell>
          <table:table-cell table:style-name="Tabla8.F2" office:value-type="string">
            <text:p text:style-name="P121">PARQUEMOVIL</text:p>
          </table:table-cell>
        </table:table-row>
        <table:table-row>
          <table:table-cell table:style-name="Tabla8.A2" office:value-type="string">
            <text:p text:style-name="P121">F/2024/5890</text:p>
          </table:table-cell>
          <table:table-cell table:style-name="Tabla8.A2" office:value-type="string">
            <text:p text:style-name="P121">35112024F 0004044</text:p>
          </table:table-cell>
          <table:table-cell table:style-name="Tabla8.A2" office:value-type="string">
            <text:p text:style-name="P122">56,31</text:p>
          </table:table-cell>
          <table:table-cell table:style-name="Tabla8.A2" office:value-type="string">
            <text:p text:style-name="P121">ITEVISE, SA</text:p>
          </table:table-cell>
          <table:table-cell table:style-name="Tabla8.A2" office:value-type="string">
            <text:p text:style-name="P121">JGL 03/12/24. Expte. 465/24. Serv inspecc técni para vehícu. GC-1255-BB. 11/11/24</text:p>
          </table:table-cell>
          <table:table-cell table:style-name="Tabla8.F2" office:value-type="string">
            <text:p text:style-name="P121">PARQUEMOVIL</text:p>
          </table:table-cell>
        </table:table-row>
        <table:table-row>
          <table:table-cell table:style-name="Tabla8.A2" office:value-type="string">
            <text:p text:style-name="P121">F/2024/5891</text:p>
          </table:table-cell>
          <table:table-cell table:style-name="Tabla8.A2" office:value-type="string">
            <text:p text:style-name="P121">35112024F 0004045</text:p>
          </table:table-cell>
          <table:table-cell table:style-name="Tabla8.A2" office:value-type="string">
            <text:p text:style-name="P122">20,05</text:p>
          </table:table-cell>
          <table:table-cell table:style-name="Tabla8.A2" office:value-type="string">
            <text:p text:style-name="P121">ITEVISE, SA</text:p>
          </table:table-cell>
          <table:table-cell table:style-name="Tabla8.A2" office:value-type="string">
            <text:p text:style-name="P121">JGL 03/12/24. Expte. 465/24. Serv inspecc técni para vehícu. C-1630-BVW. 11/11/24</text:p>
          </table:table-cell>
          <table:table-cell table:style-name="Tabla8.F2" office:value-type="string">
            <text:p text:style-name="P121">PARQUEMOVIL</text:p>
          </table:table-cell>
        </table:table-row>
        <table:table-row>
          <table:table-cell table:style-name="Tabla8.A2" office:value-type="string">
            <text:p text:style-name="P121">F/2024/5893</text:p>
          </table:table-cell>
          <table:table-cell table:style-name="Tabla8.A2" office:value-type="string">
            <text:p text:style-name="P121">2401 1994</text:p>
          </table:table-cell>
          <table:table-cell table:style-name="Tabla8.A2" office:value-type="string">
            <text:p text:style-name="P122">988,68</text:p>
          </table:table-cell>
          <table:table-cell table:style-name="Tabla8.A2" office:value-type="string">
            <text:p text:style-name="P121">INFORMACIONES CANARIAS, S.A.</text:p>
          </table:table-cell>
          <table:table-cell table:style-name="Tabla8.A2" office:value-type="string">
            <text:p text:style-name="P121">JGL 03/12/24. Expte. 15650/24. Ser publi aproba inicial MM.NN.SS Mogán. 01/11/24</text:p>
          </table:table-cell>
          <table:table-cell table:style-name="Tabla8.F2" office:value-type="string">
            <text:p text:style-name="P121">URBANISMO</text:p>
          </table:table-cell>
        </table:table-row>
        <table:table-row>
          <table:table-cell table:style-name="Tabla8.A2" office:value-type="string">
            <text:p text:style-name="P121">F/2024/5901</text:p>
          </table:table-cell>
          <table:table-cell table:style-name="Tabla8.A2" office:value-type="string">
            <text:p text:style-name="P121">8892</text:p>
          </table:table-cell>
          <table:table-cell table:style-name="Tabla8.A2" office:value-type="string">
            <text:p text:style-name="P122">1.000,00</text:p>
          </table:table-cell>
          <table:table-cell table:style-name="Tabla8.A2" office:value-type="string">
            <text:p text:style-name="P121">ADXY PUBLICIDAD SLU</text:p>
          </table:table-cell>
          <table:table-cell table:style-name="Tabla8.A2" office:value-type="string">
            <text:p text:style-name="P121">JGL 03/12/24. Expte. 1356/24. Promo espacio publi notici periódi digital. Agosto 24</text:p>
          </table:table-cell>
          <table:table-cell table:style-name="Tabla8.F2" office:value-type="string">
            <text:p text:style-name="P121">PRENSAYCOMUN</text:p>
          </table:table-cell>
        </table:table-row>
        <table:table-row>
          <table:table-cell table:style-name="Tabla8.A2" office:value-type="string">
            <text:p text:style-name="P121">F/2024/5916</text:p>
          </table:table-cell>
          <table:table-cell table:style-name="Tabla8.A2" office:value-type="string">
            <text:p text:style-name="P121">Rect-0 73</text:p>
          </table:table-cell>
          <table:table-cell table:style-name="Tabla8.A2" office:value-type="string">
            <text:p text:style-name="P122">8.025,00</text:p>
          </table:table-cell>
          <table:table-cell table:style-name="Tabla8.A2" office:value-type="string">
            <text:p text:style-name="P121">BUFETE DIAZ DE AGUILAR, S.L.</text:p>
          </table:table-cell>
          <table:table-cell table:style-name="Tabla8.A2" office:value-type="string">
            <text:p text:style-name="P121">JGL 03/12/24. Expte. 9228/24. Serv jurídi y redacc alega anteproyec ley ord sost uso turísti. Junio 24.</text:p>
          </table:table-cell>
          <table:table-cell table:style-name="Tabla8.F2" office:value-type="string">
            <text:p text:style-name="P121">FONDOSEUROPE</text:p>
          </table:table-cell>
        </table:table-row>
        <table:table-row>
          <table:table-cell table:style-name="Tabla8.A2" office:value-type="string">
            <text:p text:style-name="P121">F/2024/5917</text:p>
          </table:table-cell>
          <table:table-cell table:style-name="Tabla8.A2" office:value-type="string">
            <text:p text:style-name="P121">6861 0</text:p>
          </table:table-cell>
          <table:table-cell table:style-name="Tabla8.A2" office:value-type="string">
            <text:p text:style-name="P122">3.194,60</text:p>
          </table:table-cell>
          <table:table-cell table:style-name="Tabla8.A2" office:value-type="string">
            <text:p text:style-name="P121">AÑEPA, S.L.</text:p>
          </table:table-cell>
          <table:table-cell table:style-name="Tabla8.A2" office:value-type="string">
            <text:p text:style-name="P121">JGL 03/12/24. Expte. 118/22. 1ª prórro serv recogi vehícu espaci públi. Octubre 24</text:p>
          </table:table-cell>
          <table:table-cell table:style-name="Tabla8.F2" office:value-type="string">
            <text:p text:style-name="P121">POLICIA</text:p>
          </table:table-cell>
        </table:table-row>
        <table:table-row>
          <table:table-cell table:style-name="Tabla8.A2" office:value-type="string">
            <text:p text:style-name="P121">F/2024/5938</text:p>
          </table:table-cell>
          <table:table-cell table:style-name="Tabla8.A2" office:value-type="string">
            <text:p text:style-name="P121">FACTURA 36</text:p>
          </table:table-cell>
          <table:table-cell table:style-name="Tabla8.A2" office:value-type="string">
            <text:p text:style-name="P122">5.350,00</text:p>
          </table:table-cell>
          <table:table-cell table:style-name="Tabla8.A2" office:value-type="string">
            <text:p text:style-name="P121">AFONSO FELIPE,NAUZET</text:p>
          </table:table-cell>
          <table:table-cell table:style-name="Tabla8.A2" office:value-type="string">
            <text:p text:style-name="P121">JGL 03/12/24. Expte. 16403/24. Serv artísti realiza activi Casa del terror 24. 13/11/24</text:p>
          </table:table-cell>
          <table:table-cell table:style-name="Tabla8.F2" office:value-type="string">
            <text:p text:style-name="P121">JUVENTUD</text:p>
          </table:table-cell>
        </table:table-row>
        <table:table-row>
          <table:table-cell table:style-name="Tabla8.A2" office:value-type="string">
            <text:p text:style-name="P121">F/2024/5939</text:p>
          </table:table-cell>
          <table:table-cell table:style-name="Tabla8.A2" office:value-type="string">
            <text:p text:style-name="P121">3116256</text:p>
          </table:table-cell>
          <table:table-cell table:style-name="Tabla8.A2" office:value-type="string">
            <text:p text:style-name="P122">1.091,40</text:p>
          </table:table-cell>
          <table:table-cell table:style-name="Tabla8.A2" office:value-type="string">
            <text:p text:style-name="P121">MHP SERVICIOS DE CONTROL S.L</text:p>
          </table:table-cell>
          <table:table-cell table:style-name="Tabla8.A2" office:value-type="string">
            <text:p text:style-name="P121">JGL 03/12/24. Expte. 893/24. Sum instala manteni sistem integra contro horario emplea públi. Octubre 24</text:p>
          </table:table-cell>
          <table:table-cell table:style-name="Tabla8.F2" office:value-type="string">
            <text:p text:style-name="P121">RRHH</text:p>
          </table:table-cell>
        </table:table-row>
        <table:table-row>
          <table:table-cell table:style-name="Tabla8.A2" office:value-type="string">
            <text:p text:style-name="P121">F/2024/6056</text:p>
          </table:table-cell>
          <table:table-cell table:style-name="Tabla8.A2" office:value-type="string">
            <text:p text:style-name="P121">Emit- 571</text:p>
          </table:table-cell>
          <table:table-cell table:style-name="Tabla8.A2" office:value-type="string">
            <text:p text:style-name="P122">406,60</text:p>
          </table:table-cell>
          <table:table-cell table:style-name="Tabla8.A2" office:value-type="string">
            <text:p text:style-name="P121">MEDINA GONZALEZ DECTOR RAFAEL</text:p>
          </table:table-cell>
          <table:table-cell table:style-name="Tabla8.A2" office:value-type="string">
            <text:p text:style-name="P121">JGL 03/12/24. Expte. 9628/24. Sum baterí vehícu parque móvil. 15/11/24</text:p>
          </table:table-cell>
          <table:table-cell table:style-name="Tabla8.F2" office:value-type="string">
            <text:p text:style-name="P121">PARQUEMOVIL</text:p>
          </table:table-cell>
        </table:table-row>
        <table:table-row>
          <table:table-cell table:style-name="Tabla8.A2" office:value-type="string">
            <text:p text:style-name="P121">F/2024/6057</text:p>
          </table:table-cell>
          <table:table-cell table:style-name="Tabla8.A2" office:value-type="string">
            <text:p text:style-name="P121">Emit- 572</text:p>
          </table:table-cell>
          <table:table-cell table:style-name="Tabla8.A2" office:value-type="string">
            <text:p text:style-name="P122">117,70</text:p>
          </table:table-cell>
          <table:table-cell table:style-name="Tabla8.A2" office:value-type="string">
            <text:p text:style-name="P121">MEDINA GONZALEZ DECTOR RAFAEL</text:p>
          </table:table-cell>
          <table:table-cell table:style-name="Tabla8.A2" office:value-type="string">
            <text:p text:style-name="P121">JGL 03/12/24. Expte. 9628/24. Sum baterí vehícu parque móvil. 15/11/24</text:p>
          </table:table-cell>
          <table:table-cell table:style-name="Tabla8.F2" office:value-type="string">
            <text:p text:style-name="P121">PARQUEMOVIL</text:p>
          </table:table-cell>
        </table:table-row>
        <table:table-row>
          <table:table-cell table:style-name="Tabla8.A2" office:value-type="string">
            <text:p text:style-name="P121">F/2024/6060</text:p>
          </table:table-cell>
          <table:table-cell table:style-name="Tabla8.A2" office:value-type="string">
            <text:p text:style-name="P121">202411 25</text:p>
          </table:table-cell>
          <table:table-cell table:style-name="Tabla8.A2" office:value-type="string">
            <text:p text:style-name="P122">2.415,00</text:p>
          </table:table-cell>
          <table:table-cell table:style-name="Tabla8.A2" office:value-type="string">
            <text:p text:style-name="P121">BELLO GONZALEZ, ANTONIO MANUEL</text:p>
          </table:table-cell>
          <table:table-cell table:style-name="Tabla8.A2" office:value-type="string">
            <text:p text:style-name="P121">JGL 03/12/24. Expte. 19-SER-15. 4ª prórro serv consulto sector prima. 15/10 al 15/11/24</text:p>
          </table:table-cell>
          <table:table-cell table:style-name="Tabla8.F2" office:value-type="string">
            <text:p text:style-name="P121">AGRICULTURA</text:p>
          </table:table-cell>
        </table:table-row>
        <table:table-row>
          <table:table-cell table:style-name="Tabla8.A2" office:value-type="string">
            <text:p text:style-name="P121">F/2024/6061</text:p>
          </table:table-cell>
          <table:table-cell table:style-name="Tabla8.A2" office:value-type="string">
            <text:p text:style-name="P121">4556/2024</text:p>
          </table:table-cell>
          <table:table-cell table:style-name="Tabla8.A2" office:value-type="string">
            <text:p text:style-name="P122">14.761,90</text:p>
          </table:table-cell>
          <table:table-cell table:style-name="Tabla8.A2" office:value-type="string">
            <text:p text:style-name="P121">TRANSPORTES ABIANYERA S.L</text:p>
          </table:table-cell>
          <table:table-cell table:style-name="Tabla8.A2" office:value-type="string">
            <text:p text:style-name="P121">JGL 03/12/24. Expte. 19-SER-06. 3ª prórro serv transp usuar CAP. Octubre 24</text:p>
          </table:table-cell>
          <table:table-cell table:style-name="Tabla8.F2" office:value-type="string">
            <text:p text:style-name="P121">CAP</text:p>
          </table:table-cell>
        </table:table-row>
        <table:table-row>
          <table:table-cell table:style-name="Tabla8.A2" office:value-type="string">
            <text:p text:style-name="P121">F/2024/6071</text:p>
          </table:table-cell>
          <table:table-cell table:style-name="Tabla8.A2" office:value-type="string">
            <text:p text:style-name="P121">Emit- 662</text:p>
          </table:table-cell>
          <table:table-cell table:style-name="Tabla8.A2" office:value-type="string">
            <text:p text:style-name="P122">458,02</text:p>
          </table:table-cell>
          <table:table-cell table:style-name="Tabla8.A2" office:value-type="string">
            <text:p text:style-name="P121">AUTOS BASSO, S.A.U.</text:p>
          </table:table-cell>
          <table:table-cell table:style-name="Tabla8.A2" office:value-type="string">
            <text:p text:style-name="P121">JGL 03/12/24. Expte. 504/24. Sum recam para vehícul parque móvil. 01/11 al 15/11/24</text:p>
          </table:table-cell>
          <table:table-cell table:style-name="Tabla8.F2" office:value-type="string">
            <text:p text:style-name="P121">PARQUEMOVIL</text:p>
          </table:table-cell>
        </table:table-row>
        <table:table-row>
          <table:table-cell table:style-name="Tabla8.A2" office:value-type="string">
            <text:p text:style-name="P121">F/2024/6075</text:p>
          </table:table-cell>
          <table:table-cell table:style-name="Tabla8.A2" office:value-type="string">
            <text:p text:style-name="P121">Emit- 83</text:p>
          </table:table-cell>
          <table:table-cell table:style-name="Tabla8.A2" office:value-type="string">
            <text:p text:style-name="P122">4.571,25</text:p>
          </table:table-cell>
          <table:table-cell table:style-name="Tabla8.A2" office:value-type="string">
            <text:p text:style-name="P121">MEDINA BETANCOR, FRANCISCO JAVIER</text:p>
          </table:table-cell>
          <table:table-cell table:style-name="Tabla8.A2" office:value-type="string">
            <text:p text:style-name="P121">JGL 03/12/24. Expte. 16644/24. Sum libros biblio fondo bibliográ y documen para biblio. 13/11/24</text:p>
          </table:table-cell>
          <table:table-cell table:style-name="Tabla8.F2" office:value-type="string">
            <text:p text:style-name="P121">BIBLIOTECA</text:p>
          </table:table-cell>
        </table:table-row>
        <table:table-row>
          <table:table-cell table:style-name="Tabla8.A2" office:value-type="string">
            <text:p text:style-name="P121">F/2024/6087</text:p>
          </table:table-cell>
          <table:table-cell table:style-name="Tabla8.A2" office:value-type="string">
            <text:p text:style-name="P121">FRVEP23012841 FRVEP23012841</text:p>
          </table:table-cell>
          <table:table-cell table:style-name="Tabla8.A2" office:value-type="string">
            <text:p text:style-name="P122">33,45</text:p>
          </table:table-cell>
          <table:table-cell table:style-name="Tabla8.A2" office:value-type="string">
            <text:p text:style-name="P121">EL PASO 2000 TECNOLOGY S.L.U</text:p>
          </table:table-cell>
          <table:table-cell table:style-name="Tabla8.A2" office:value-type="string">
            <text:p text:style-name="P121">JGL 03/12/24. Expte. 15533/24. Sum neumáti manteni periódi motoci parque móvil. 16/10 al 31/10/24</text:p>
          </table:table-cell>
          <table:table-cell table:style-name="Tabla8.F2" office:value-type="string">
            <text:p text:style-name="P121">PARQUEMOVIL</text:p>
          </table:table-cell>
        </table:table-row>
        <text:soft-page-break/>
        <table:table-row>
          <table:table-cell table:style-name="Tabla8.A2" office:value-type="string">
            <text:p text:style-name="P121">F/2024/6088</text:p>
          </table:table-cell>
          <table:table-cell table:style-name="Tabla8.A2" office:value-type="string">
            <text:p text:style-name="P121">FRVEP23013354 FRVEP23013354</text:p>
          </table:table-cell>
          <table:table-cell table:style-name="Tabla8.A2" office:value-type="string">
            <text:p text:style-name="P122">33,45</text:p>
          </table:table-cell>
          <table:table-cell table:style-name="Tabla8.A2" office:value-type="string">
            <text:p text:style-name="P121">EL PASO 2000 TECNOLOGY S.L.U</text:p>
          </table:table-cell>
          <table:table-cell table:style-name="Tabla8.A2" office:value-type="string">
            <text:p text:style-name="P121">JGL 03/12/24. Expte. 15533/24. Sum neumáti mante perio motoci parque móvil. 01/11 al 15/11/24</text:p>
          </table:table-cell>
          <table:table-cell table:style-name="Tabla8.F2" office:value-type="string">
            <text:p text:style-name="P121">PARQUEMOVIL</text:p>
          </table:table-cell>
        </table:table-row>
        <table:table-row>
          <table:table-cell table:style-name="Tabla8.A2" office:value-type="string">
            <text:p text:style-name="P121">F/2024/6093</text:p>
          </table:table-cell>
          <table:table-cell table:style-name="Tabla8.A2" office:value-type="string">
            <text:p text:style-name="P121">Rect-Emit- 275</text:p>
          </table:table-cell>
          <table:table-cell table:style-name="Tabla8.A2" office:value-type="string">
            <text:p text:style-name="P122">1.872,50</text:p>
          </table:table-cell>
          <table:table-cell table:style-name="Tabla8.A2" office:value-type="string">
            <text:p text:style-name="P121">ORTEGA SOTO, YERAY</text:p>
          </table:table-cell>
          <table:table-cell table:style-name="Tabla8.A2" office:value-type="string">
            <text:p text:style-name="P121">JGL 03/12/24. Expte. 14652/24. Serv curso técni sonido. Mogán te forma. 07/10 al 11/10/24</text:p>
          </table:table-cell>
          <table:table-cell table:style-name="Tabla8.F2" office:value-type="string">
            <text:p text:style-name="P121">JUVENTUD</text:p>
          </table:table-cell>
        </table:table-row>
        <table:table-row>
          <table:table-cell table:style-name="Tabla8.A2" office:value-type="string">
            <text:p text:style-name="P121">F/2024/6094</text:p>
          </table:table-cell>
          <table:table-cell table:style-name="Tabla8.A2" office:value-type="string">
            <text:p text:style-name="P121">Rect-Emit- 276</text:p>
          </table:table-cell>
          <table:table-cell table:style-name="Tabla8.A2" office:value-type="string">
            <text:p text:style-name="P122">1.872,50</text:p>
          </table:table-cell>
          <table:table-cell table:style-name="Tabla8.A2" office:value-type="string">
            <text:p text:style-name="P121">ORTEGA SOTO, YERAY</text:p>
          </table:table-cell>
          <table:table-cell table:style-name="Tabla8.A2" office:value-type="string">
            <text:p text:style-name="P121">JGL 03/12/24. Expte. 14651/24. Taller técni ilumina espectá. Mogán te forma. 21/10 al 25/10/24</text:p>
          </table:table-cell>
          <table:table-cell table:style-name="Tabla8.F2" office:value-type="string">
            <text:p text:style-name="P121">JUVENTUD</text:p>
          </table:table-cell>
        </table:table-row>
        <table:table-row>
          <table:table-cell table:style-name="Tabla8.A2" office:value-type="string">
            <text:p text:style-name="P121">F/2024/6148</text:p>
          </table:table-cell>
          <table:table-cell table:style-name="Tabla8.A2" office:value-type="string">
            <text:p text:style-name="P121">2024- 68</text:p>
          </table:table-cell>
          <table:table-cell table:style-name="Tabla8.A2" office:value-type="string">
            <text:p text:style-name="P122">1.920,71</text:p>
          </table:table-cell>
          <table:table-cell table:style-name="Tabla8.A2" office:value-type="string">
            <text:p text:style-name="P121">MOGAN SOCIOCULTURAL, S.L. UNIPERSONAL</text:p>
          </table:table-cell>
          <table:table-cell table:style-name="Tabla8.A2" office:value-type="string">
            <text:p text:style-name="P121">JGL 03/12/24. Expte. 346/23. Enco gest EEAA. Julio 24</text:p>
          </table:table-cell>
          <table:table-cell table:style-name="Tabla8.F2" office:value-type="string">
            <text:p text:style-name="P121">EEAA</text:p>
          </table:table-cell>
        </table:table-row>
        <table:table-row>
          <table:table-cell table:style-name="Tabla8.A2" office:value-type="string">
            <text:p text:style-name="P121">F/2024/6158</text:p>
          </table:table-cell>
          <table:table-cell table:style-name="Tabla8.A2" office:value-type="string">
            <text:p text:style-name="P121">4965/2024</text:p>
          </table:table-cell>
          <table:table-cell table:style-name="Tabla8.A2" office:value-type="string">
            <text:p text:style-name="P122">412,00</text:p>
          </table:table-cell>
          <table:table-cell table:style-name="Tabla8.A2" office:value-type="string">
            <text:p text:style-name="P121">TRANSPORTES ABIANYERA S.L</text:p>
          </table:table-cell>
          <table:table-cell table:style-name="Tabla8.A2" office:value-type="string">
            <text:p text:style-name="P121">JGL 03/12/24. Expte. 16393/24. Serv transp asisten manifest día interna elimina violen géne. 25/11/24</text:p>
          </table:table-cell>
          <table:table-cell table:style-name="Tabla8.F2" office:value-type="string">
            <text:p text:style-name="P121">IGUALDAD</text:p>
          </table:table-cell>
        </table:table-row>
        <table:table-row>
          <table:table-cell table:style-name="Tabla8.A2" office:value-type="string">
            <text:p text:style-name="P121">F/2024/6169</text:p>
          </table:table-cell>
          <table:table-cell table:style-name="Tabla8.A2" office:value-type="string">
            <text:p text:style-name="P121">Rect-2024 956</text:p>
          </table:table-cell>
          <table:table-cell table:style-name="Tabla8.A2" office:value-type="string">
            <text:p text:style-name="P122">1.739,77</text:p>
          </table:table-cell>
          <table:table-cell table:style-name="Tabla8.A2" office:value-type="string">
            <text:p text:style-name="P121">BUENO LEON, ARACELI</text:p>
          </table:table-cell>
          <table:table-cell table:style-name="Tabla8.A2" office:value-type="string">
            <text:p text:style-name="P121">JGL 03/12/24. Expte. 16654/24. Sum libros biblio Mogán. 11/11/24</text:p>
          </table:table-cell>
          <table:table-cell table:style-name="Tabla8.F2" office:value-type="string">
            <text:p text:style-name="P121">BIBLIOTECA</text:p>
          </table:table-cell>
        </table:table-row>
        <table:table-row>
          <table:table-cell table:style-name="Tabla8.A2" office:value-type="string">
            <text:p text:style-name="P121">F/2024/6170</text:p>
          </table:table-cell>
          <table:table-cell table:style-name="Tabla8.A2" office:value-type="string">
            <text:p text:style-name="P121">Rect-2024 012</text:p>
          </table:table-cell>
          <table:table-cell table:style-name="Tabla8.A2" office:value-type="string">
            <text:p text:style-name="P122">2.831,48</text:p>
          </table:table-cell>
          <table:table-cell table:style-name="Tabla8.A2" office:value-type="string">
            <text:p text:style-name="P121">BUENO LEON, ARACELI</text:p>
          </table:table-cell>
          <table:table-cell table:style-name="Tabla8.A2" office:value-type="string">
            <text:p text:style-name="P121">JGL 03/12/24. Expte. 16654/24. Sum libros biblio Mogán. 11/11/24</text:p>
          </table:table-cell>
          <table:table-cell table:style-name="Tabla8.F2" office:value-type="string">
            <text:p text:style-name="P121">BIBLIOTECA</text:p>
          </table:table-cell>
        </table:table-row>
        <table:table-row>
          <table:table-cell table:style-name="Tabla8.A57" office:value-type="string">
            <text:p text:style-name="P10"/>
          </table:table-cell>
          <table:table-cell table:style-name="Tabla8.A57" office:value-type="string">
            <text:p text:style-name="P124">TOTAL.-</text:p>
          </table:table-cell>
          <table:table-cell table:style-name="Tabla8.A57" office:value-type="string">
            <text:p text:style-name="P124">134.028,22</text:p>
          </table:table-cell>
          <table:table-cell table:style-name="Tabla8.A57" office:value-type="string">
            <text:p text:style-name="P10"/>
          </table:table-cell>
          <table:table-cell table:style-name="Tabla8.A57" office:value-type="string">
            <text:p text:style-name="P10"/>
          </table:table-cell>
          <table:table-cell table:style-name="Tabla8.F57" office:value-type="string">
            <text:p text:style-name="P10"/>
          </table:table-cell>
        </table:table-row>
      </table:table>
      <text:p text:style-name="P63"/>
      <text:p text:style-name="P32"><text:span text:style-name="T24">SEGUNDO</text:span><text:span text:style-name="T23">.- Aprobar las facturas y, por ende, reconocer las obligaciones a favor de los contratistas, por los importes y conceptos que se relacionan en el siguiente listado relacionadas con la ejecución de la subvención concedida al Ayuntamiento de Mogán, mediante Orden n.º 499/2022, de 28/12/2022, de la Consejería de Turismo, Industria y Comercio del Gobierno de Canarias, para la ejecución del PSTD Ayuntamiento de Mogán,</text:span><text:span text:style-name="T18"> </text:span><text:span text:style-name="T24">en el marco del Plan de Recuperación, Transformación y Resiliencia, financiado por la Unión Europea Next Generation EU </text:span><text:span text:style-name="T23">(proyecto: Plan de Sostenibilidad Turística de Mogán: Mar, Montaña y Cielo):</text:span></text:p>
      <table:table table:name="Tabla9" table:style-name="Tabla9">
        <table:table-column table:style-name="Tabla9.A"/>
        <table:table-column table:style-name="Tabla9.B"/>
        <table:table-column table:style-name="Tabla9.C"/>
        <table:table-column table:style-name="Tabla9.D"/>
        <table:table-column table:style-name="Tabla9.E"/>
        <table:table-column table:style-name="Tabla9.F"/>
        <table:table-header-rows>
          <table:table-row>
            <table:table-cell table:style-name="Tabla9.A1" office:value-type="string">
              <text:p text:style-name="P178">Nº REGISTRO</text:p>
            </table:table-cell>
            <table:table-cell table:style-name="Tabla9.A1" office:value-type="string">
              <text:p text:style-name="P178">Factura N.º</text:p>
            </table:table-cell>
            <table:table-cell table:style-name="Tabla9.A1" office:value-type="string">
              <text:p text:style-name="P179">Importe Total (Euros)</text:p>
            </table:table-cell>
            <table:table-cell table:style-name="Tabla9.A1" office:value-type="string">
              <text:p text:style-name="P178">Nombre</text:p>
            </table:table-cell>
            <table:table-cell table:style-name="Tabla9.A1" office:value-type="string">
              <text:p text:style-name="P178">Texto Explicativo</text:p>
            </table:table-cell>
            <table:table-cell table:style-name="Tabla9.F1" office:value-type="string">
              <text:p text:style-name="P178">Grupo de apuntes</text:p>
            </table:table-cell>
          </table:table-row>
        </table:table-header-rows>
        <table:table-row>
          <table:table-cell table:style-name="Tabla9.A2" office:value-type="string">
            <text:p text:style-name="P121">F/2024/5758</text:p>
          </table:table-cell>
          <table:table-cell table:style-name="Tabla9.A2" office:value-type="string">
            <text:p text:style-name="P121">2024 067</text:p>
          </table:table-cell>
          <table:table-cell table:style-name="Tabla9.A2" office:value-type="string">
            <text:p text:style-name="P122">7.575,64</text:p>
          </table:table-cell>
          <table:table-cell table:style-name="Tabla9.A2" office:value-type="string">
            <text:p text:style-name="P121">KHORA URBAN CONSULTING S.L.</text:p>
          </table:table-cell>
          <table:table-cell table:style-name="Tabla9.A2" office:value-type="string">
            <text:p text:style-name="P121">JGL 03/12/24. Expte. 2851/23. Ser asist técni plan sost turís Mogán monta mar y cielo. Next Generation. Octubre 24. ISP</text:p>
          </table:table-cell>
          <table:table-cell table:style-name="Tabla9.F2" office:value-type="string">
            <text:p text:style-name="P121">ALCALDIA</text:p>
          </table:table-cell>
        </table:table-row>
        <table:table-row>
          <table:table-cell table:style-name="Tabla9.A2" office:value-type="string">
            <text:p text:style-name="P121">F/2024/5616</text:p>
          </table:table-cell>
          <table:table-cell table:style-name="Tabla9.A2" office:value-type="string">
            <text:p text:style-name="P121">Rect-A 8</text:p>
          </table:table-cell>
          <table:table-cell table:style-name="Tabla9.A2" office:value-type="string">
            <text:p text:style-name="P122">3.995,00</text:p>
          </table:table-cell>
          <table:table-cell table:style-name="Tabla9.A2" office:value-type="string">
            <text:p text:style-name="P121">ALVINS URBINA, MARIELENA</text:p>
          </table:table-cell>
          <table:table-cell table:style-name="Tabla9.A2" office:value-type="string">
            <text:p text:style-name="P121">JGL 03/12/24. Expte. 12171/24. Sum materi promo feria ecotur plan sosteni. Next Generation. 26/08 al 26/09/24.</text:p>
          </table:table-cell>
          <table:table-cell table:style-name="Tabla9.F2" office:value-type="string">
            <text:p text:style-name="P121">FONDOSEUROPE</text:p>
          </table:table-cell>
        </table:table-row>
        <table:table-row>
          <table:table-cell table:style-name="Tabla9.A2" office:value-type="string">
            <text:p text:style-name="P121">F/2024/6137</text:p>
          </table:table-cell>
          <table:table-cell table:style-name="Tabla9.A2" office:value-type="string">
            <text:p text:style-name="P121">Ayto-2024 2.2</text:p>
          </table:table-cell>
          <table:table-cell table:style-name="Tabla9.A2" office:value-type="string">
            <text:p text:style-name="P122">11.930,50</text:p>
          </table:table-cell>
          <table:table-cell table:style-name="Tabla9.A2" office:value-type="string">
            <text:p text:style-name="P121">LUIS ALBERTO PEREZ CAICEDO</text:p>
          </table:table-cell>
          <table:table-cell table:style-name="Tabla9.A2" office:value-type="string">
            <text:p text:style-name="P121">JGL 03/12/24. Expte. 4986/24. Proy musealiza La Fonda. Next generation. 01/06 al 31/08/24</text:p>
          </table:table-cell>
          <table:table-cell table:style-name="Tabla9.F2" office:value-type="string">
            <text:p text:style-name="P121">FONDOSEUROPE</text:p>
          </table:table-cell>
        </table:table-row>
        <table:table-row>
          <table:table-cell table:style-name="Tabla9.A5" office:value-type="string">
            <text:p text:style-name="P10"/>
          </table:table-cell>
          <table:table-cell table:style-name="Tabla9.A5" office:value-type="string">
            <text:p text:style-name="P124">TOTAL.-</text:p>
          </table:table-cell>
          <table:table-cell table:style-name="Tabla9.A5" office:value-type="string">
            <text:p text:style-name="P124">23.501,14</text:p>
          </table:table-cell>
          <table:table-cell table:style-name="Tabla9.A5" office:value-type="string">
            <text:p text:style-name="P10"/>
          </table:table-cell>
          <table:table-cell table:style-name="Tabla9.A5" office:value-type="string">
            <text:p text:style-name="P10"/>
          </table:table-cell>
          <table:table-cell table:style-name="Tabla9.F5" office:value-type="string">
            <text:p text:style-name="P10"/>
          </table:table-cell>
        </table:table-row>
      </table:table>
      <text:p text:style-name="P75"><text:span text:style-name="T19">TERCERO.- </text:span>Reconocer la obligación a favor de <text:span text:style-name="T6">Agencia Tributaria Canaria con CIF Q3500461C</text:span> en concepto de IGIC como consecuencia de Inversión del Sujeto Pasivo por los siguientes importes y conceptos:</text:p>
      <table:table table:name="Tabla10" table:style-name="Tabla10">
        <table:table-column table:style-name="Tabla10.A"/>
        <table:table-column table:style-name="Tabla10.B"/>
        <table:table-column table:style-name="Tabla10.C"/>
        <table:table-column table:style-name="Tabla10.D"/>
        <table:table-column table:style-name="Tabla10.E"/>
        <table:table-header-rows>
          <text:soft-page-break/>
          <table:table-row>
            <table:table-cell table:style-name="Tabla10.A1" office:value-type="string">
              <text:p text:style-name="P178">Expediente N.º</text:p>
            </table:table-cell>
            <table:table-cell table:style-name="Tabla10.A1" office:value-type="string">
              <text:p text:style-name="P178">N.º Reg. Entrada</text:p>
            </table:table-cell>
            <table:table-cell table:style-name="Tabla10.A1" office:value-type="string">
              <text:p text:style-name="P178">Base Imponible</text:p>
            </table:table-cell>
            <table:table-cell table:style-name="Tabla10.A1" office:value-type="string">
              <text:p text:style-name="P178">Tipo Impositivo</text:p>
            </table:table-cell>
            <table:table-cell table:style-name="Tabla10.E1" office:value-type="string">
              <text:p text:style-name="P178">Cuota</text:p>
            </table:table-cell>
          </table:table-row>
        </table:table-header-rows>
        <table:table-row>
          <table:table-cell table:style-name="Tabla10.A2" office:value-type="string">
            <text:p text:style-name="P123">2851/2023</text:p>
          </table:table-cell>
          <table:table-cell table:style-name="Tabla10.A2" office:value-type="string">
            <text:p text:style-name="P123">F/2024/5758</text:p>
          </table:table-cell>
          <table:table-cell table:style-name="Tabla10.A2" office:value-type="string">
            <text:p text:style-name="P123">7.575,64 </text:p>
          </table:table-cell>
          <table:table-cell table:style-name="Tabla10.A2" office:value-type="string">
            <text:p text:style-name="P123">7,00 %</text:p>
          </table:table-cell>
          <table:table-cell table:style-name="Tabla10.E2" office:value-type="string">
            <text:p text:style-name="P123">530,29 </text:p>
          </table:table-cell>
        </table:table-row>
        <table:table-row>
          <table:table-cell table:style-name="Tabla10.A3" office:value-type="string">
            <text:p text:style-name="P10"/>
          </table:table-cell>
          <table:table-cell table:style-name="Tabla10.A3" office:value-type="string">
            <text:p text:style-name="P10"/>
          </table:table-cell>
          <table:table-cell table:style-name="Tabla10.A3" office:value-type="string">
            <text:p text:style-name="P10"/>
          </table:table-cell>
          <table:table-cell table:style-name="Tabla10.A3" office:value-type="string">
            <text:p text:style-name="P125">TOTAL.- </text:p>
          </table:table-cell>
          <table:table-cell table:style-name="Tabla10.E3" office:value-type="string">
            <text:p text:style-name="P125">530,29 </text:p>
          </table:table-cell>
        </table:table-row>
      </table:table>
      <text:p text:style-name="P48"/>
      <text:p text:style-name="P48">“</text:p>
      <text:p text:style-name="P48">Considerando que la adopción de este acuerdo es competencia de esta Junta de Gobierno Local, en virtud de las delegaciones efectuadas por la Alcaldesa de este Ayuntamiento, mediante Decreto número 3347/2023, de 19 de junio.</text:p>
      <text:p text:style-name="P48">La Junta de Gobierno Local, acuerda aprobar la propuesta emitida en los términos que se recogen precedentemente.</text:p>
      <text:p text:style-name="Text_20_body"><text:line-break/></text:p>
      <text:p text:style-name="Text_20_body"><text:span text:style-name="Strong_20_Emphasis"><text:span text:style-name="T12"><text:tab/></text:span></text:span><text:span text:style-name="Strong_20_Emphasis"><text:span text:style-name="T11">3.-Expte. 17616/2024. Aprobación de las tarifas de Mogán Gestión Municipal, S.L. para el ejercicio 2025.</text:span></text:span></text:p>
      <text:p text:style-name="P34"><text:span text:style-name="T118">“DON LUIS MIGUEL BECERRA ANDRÉ,</text:span><text:span text:style-name="T117"> </text:span><text:span text:style-name="T119">Teniente de Alcalde del Área de Gobierno de Servicios Centrales, en </text:span><text:span text:style-name="T121">ausencia</text:span><text:span text:style-name="T117"> </text:span><text:span text:style-name="T119">de don Juan Ernesto Hernández Cruz, Teniente de Alcalde del Área de Gobierno de Medio Ambiente, Servicios Públicos, Obras Públicas y Embellecimiento</text:span><text:span text:style-name="T168"> </text:span><text:span text:style-name="T170">y Presidente del Consejo de Administración de Mogán Gestión Municipal,</text:span><text:span text:style-name="T168"> </text:span><text:span text:style-name="T170">S.L.</text:span><text:span text:style-name="T119">, según Decreto nº 2023/3383, de 21 de junio, que establece el Orden de sustitución y precedencias de las distintas Áreas de gobierno y concejalías, legislatura 2023/2027, </text:span><text:span text:style-name="T170">tengo a bien emitir la siguiente </text:span><text:span text:style-name="T172">PROPUESTA:</text:span></text:p>
      <text:p text:style-name="P207"><text:span text:style-name="T374">Visto el informe emitido por la Técnico municipal, doña Beatriz Delgado Santana, de fecha 28 de noviembre de 2024 y con CSV </text:span><text:a xlink:type="simple" xlink:href="https://oat.mogan.es:8448/ventanilla/web/inicioWebc.do?opcion=noreg" text:style-name="Internet_20_link" text:visited-style-name="Visited_20_Internet_20_Link"><text:span text:style-name="T381">G006754aa91f1c05fde07e82e30b0a26O</text:span></text:a><text:span text:style-name="T14">, del siguiente tenor literal:</text:span></text:p>
      <text:p text:style-name="P40"><text:span text:style-name="T174">«ANTECEDENTES</text:span><text:span text:style-name="T168"> </text:span></text:p>
      <text:p text:style-name="P207"><text:span text:style-name="T376">Vista la Providencia de Alcaldía, de fecha 25</text:span><text:span text:style-name="T375"> </text:span><text:span text:style-name="T376">de noviembre de 2024 y con CSV </text:span><text:a xlink:type="simple" xlink:href="https://oat.mogan.es:8448/ventanilla/web/inicioWebc.do?opcion=noreg" text:style-name="Internet_20_link" text:visited-style-name="Visited_20_Internet_20_Link"><text:span text:style-name="T382">Z006754aa908190e92e07e83e50b0d19v</text:span></text:a><text:span text:style-name="T55">, en la que literalmente se dispone:</text:span></text:p>
      <text:p text:style-name="P181"><text:span text:style-name="T124">«PRIMERO.- </text:span><text:span text:style-name="T123">Iniciar e</text:span><text:span text:style-name="T46">l expediente de aprobación de las tarifas por parte de la entidad pública de la que depende el medio propio personificado Mogán Gestión Municipal, S.L. </text:span><text:span text:style-name="T175">para los servicios de Limpieza de instalaciones Municipales, Estacionamiento Limitado y controlado en la vía pública bajo control horario, Guardia para mantenimiento de las redes de abastecimiento y alcantarillado, supervisión y control de los depósitos municipales y lectura, verificación, mantenimiento e instalación de contadores, Archivo Municipal ,Gestión, explotación y administración del aparcamiento subterráneo Municipal de Arguineguín , Servicios de Temporada en las Playas del Municipio de Mogán (a excepción de los servicios deportivos), Asesoría Jurídica en materia Tributaria, Recaudatoria y Concursal, atendiendo al coste efectivo soportado para las actividades objeto del encargo.</text:span></text:p>
      <text:p text:style-name="P183"><text:span text:style-name="T19">SEGUNDO.- </text:span>Que, por la Secretaria municipal de este Ilustre Ayuntamiento de Mogán se emita el informe sobre <text:span text:style-name="T18">la aprobación de las tarifas por parte de la entidad pública de la que depende el medio propio personificado Mogán Gestión Municipal, S.L. para la prestación de los servicios de los programas mencionados en el párrafo anterior.</text:span></text:p>
      <text:p text:style-name="P186"><text:span text:style-name="T48">TERCERO.- </text:span><text:span text:style-name="T47">Que, por la mercantil Mogán Gestión Municipal, S.L. </text:span><text:span text:style-name="T46">se emita informe donde se </text:span><text:span text:style-name="T123">determinen los costes efectivos y reales de </text:span><text:span text:style-name="T47">la prestación de los servicios de los programas ya mencionados.</text:span></text:p>
      <text:p text:style-name="P186"><text:span text:style-name="T48">CUARTO.- </text:span><text:span text:style-name="T46">Que</text:span><text:span text:style-name="T18"> </text:span><text:span text:style-name="T46">se emitan los informes técnicos necesarios para la aprobación de las tarifas por parte de la entidad pública de la que depende el medio propio personificado Mogán</text:span><text:span text:style-name="T18"> </text:span><text:span text:style-name="T47">Gestión Municipal </text:span><text:span text:style-name="T46">, S.L. para la prestación de los servicios mencionados anteriormente.»</text:span></text:p>
      <text:p text:style-name="P207"><text:span text:style-name="T230">Vista la memoria del Director General de Mogán Gestión Municipal, S.L.,</text:span><text:span text:style-name="T231"> </text:span><text:span text:style-name="T230">de fecha 27</text:span><text:span text:style-name="T231"> </text:span><text:span text:style-name="T230">de noviembre de 2024 y con CSV </text:span><text:a xlink:type="simple" xlink:href="https://oat.mogan.es:8448/ventanilla/web/inicioWebc.do?opcion=noreg" text:style-name="Internet_20_link" text:visited-style-name="Visited_20_Internet_20_Link"><text:span text:style-name="T233">2025M006754aa9351c09ff107e83960b0724N</text:span></text:a><text:span text:style-name="T230">, en el que informa:</text:span></text:p>
      <text:p text:style-name="P187">«<text:span text:style-name="T18">1.-MOGÁN GESTIÓN MUNICIPAL, S.L. | GESTIONA</text:span></text:p>
      <text:p text:style-name="P184">Mogán Gestión Municipal, S.L. (en adelante GESTIONA), es una sociedad mercantil local cuyo capital social pertenece en su integridad al Ilustre Ayuntamiento de Mogán, constituida el 27 de febrero de 2003 bajo su antigua denominación Mogán Gestión Tributaria Municipal, S.L, posteriormente modificada por la actual en fecha 18 de diciembre de 2003.</text:p>
      <text:p text:style-name="P184">En virtud de los artículos 31, 32 y 33 de la Ley 9/2017, de 8 de noviembre de Contratos del Sector Público (en adelante LCSP), tiene la consideración de medio propio personificado de dicha Administración Pública Local, funcionando en la actualidad como sociedad mercantil con un objeto social amplio que abarca diferentes actividades, a saber:</text:p>
      <text:p text:style-name="P184">Prestación de servicios de asistencia en la gestión y colaboración en el desarrollo de todas aquellas actuaciones que sean conducentes a la cobranza de impuestos, tributos, tasas, multas, precios públicos y exacciones de carácter local en período voluntario y/o ejecutivo. </text:p>
      <text:p text:style-name="P184"><text:soft-page-break/>Gestión de Limpieza de Instalaciones Municipales. </text:p>
      <text:p text:style-name="P184">Gestión del Servicio de Estacionamiento limitado y controlado en la vía pública bajo el control horario. </text:p>
      <text:p text:style-name="P184">Gestión del Servicio Administrativo del Archivo Municipal. </text:p>
      <text:p text:style-name="P184">Gestión del servicio de guardia para mantenimiento correctivo de las redes de abastecimiento y alcantarillado, supervisión y control de los depósitos municipales y lectura, revisión, inspección, verificación e instalación de contadores. </text:p>
      <text:p text:style-name="P184">Gestión y Explotación de Servicios de Temporada, Salvamento y Socorrismo en las Playas del Municipio de Mogán. </text:p>
      <text:p text:style-name="P184">Gestión, explotación y administración del aparcamiento subterráneo municipal en Arguineguín. </text:p>
      <text:p text:style-name="P184">Gestión del servicio de Asesoría Jurídica en materia tributaria, recaudatoria y concursal. </text:p>
      <text:p text:style-name="P184">Todos estos encargos a <text:span text:style-name="T6">GESTIONA</text:span> como medio propio personificado del Ilustre Ayuntamiento de Mogán, a excepción del encargo de gestión y colaboración en el desarrollo de todas aquellas actuaciones que sean conducentes a la cobranza de impuestos, tributos, tasas, multas, precios públicos y exacciones de carácter local en período voluntario y/o ejecutivo, el cual tiene carácter indefinido; tienen un periodo anual renovable, estando en vigor todos y cada uno de ellos a la fecha en la que se suscribe este memoria, por lo que se tendrán en cuenta a los efectos pretendidos, es decir, el establecimiento de las tarifas de la mercantil para la anualidad 2025. </text:p>
      <text:p text:style-name="P184">Por último, indicar que esta memoria será redactada y suscrita por el Gerente de <text:span text:style-name="T6">GESTIONA</text:span>; al tener delegadas facultades en virtud de Escritura de Elevación a Público de fecha 11 de mayo de 2023 de la Notaria del Ilustre Colegio de Notarios de las Islas Canarias Doña María del Carmen Madrigal Hernández con número Protocolo 401, donde se elevan los Acuerdos del Consejo de Administración de 9 de mayo de 2023.</text:p>
      <text:h text:style-name="P381" text:outline-level="2">2.-ELABORACIÓN<text:span text:style-name="T383"> </text:span>Y<text:span text:style-name="T383"> </text:span>VIGENCIA<text:span text:style-name="T383"> </text:span>DE LAS<text:span text:style-name="T387"> </text:span>TARIFAS.</text:h>
      <text:p text:style-name="P184">Las presentes tarifas de <text:span text:style-name="T6">GESTIONA</text:span> como establece el artículo 32 de la LCSP, reflejan las unidades de actuación relacionadas con los diferentes trabajos que lleva a cabo la empresa, así como los precios elementales disponibles en el mercado que afectan a la elaboración de precios compuestos, representando pues los costes reales de realización de las unidades producidas directamente por el medio propio. </text:p>
      <text:p text:style-name="P184">Para la elaboración de estas tarifas se ha tomado como base las últimas tarifas aprobadas, los encargos descritos en el expositivo 1 de esta memoria, los precios de mercado y los diferentes marcos normativos en materia laboral que son de aplicación a las actividades desarrolladas por <text:span text:style-name="T6">GESTIONA</text:span>. </text:p>
      <text:p text:style-name="P184">El periodo de validez de las tarifas será hasta la publicación de una nueva memoria que las sustituya. </text:p>
      <text:h text:style-name="P381" text:outline-level="2">3.-<text:span text:style-name="T383"> </text:span>PRECIOS<text:span text:style-name="T383"> </text:span>BASE.</text:h>
      <text:p text:style-name="P184">Se denominan precios base a los precios simples o precios elementales que se contemplan en los encargos que se ejecutan por <text:span text:style-name="T6">GESTIONA</text:span> y que, en función de su naturaleza, se clasifican en dos grupos: </text:p>
      <text:p text:style-name="P184">Precio base de MANO DE OBRA.</text:p>
      <text:p text:style-name="P184">Precio base de MATERIALES ASOCIADOS A LA MANO DE OBRA. </text:p>
      <text:p text:style-name="P184">Los precios base se han calculado utilizando el criterio de COSTEREAL; se describe a continuación como se ha obtenido de cada uno de ellos. </text:p>
      <text:p text:style-name="P184">Los PARÁMETROS PORCENTUALES considerados (gastos generales, costes indirectos e impuestos) se detallan en al apartado 4 de esta memoria. </text:p>
      <text:p text:style-name="P184"><text:span text:style-name="T6">3.1.-</text:span><text:span text:style-name="T387"> </text:span><text:span text:style-name="T6">PRECIOS</text:span><text:span text:style-name="T383"> </text:span><text:span text:style-name="T6">BASE</text:span><text:span text:style-name="T383"> </text:span><text:span text:style-name="T6">DE</text:span><text:span text:style-name="T387"> </text:span><text:span text:style-name="T6">MANO</text:span><text:span text:style-name="T383"> </text:span><text:span text:style-name="T6">DE</text:span><text:span text:style-name="T383"> </text:span><text:span text:style-name="T6">OBRA.</text:span></text:p>
      <text:p text:style-name="P184">Estos precios están relacionados con las diferentes categorías profesionales contempladas en los diferentes instrumentos normativos que rigen cada una de las actividades/encargos desarrollados por <text:span text:style-name="T6">GESTIONA</text:span>: </text:p>
      <text:p text:style-name="P184">Estatuto de los Trabajadores. </text:p>
      <text:p text:style-name="P184">Convenio Colectivo de Oficinas y Despachos de Las Palmas. </text:p>
      <text:p text:style-name="P184">Convenio Colectivo de Siderometalurgia de Las Palmas. </text:p>
      <text:p text:style-name="P184">Convenio Colectivo General de ámbito estatal de Aparcamientos y Garajes. </text:p>
      <text:p text:style-name="P184">Convenio Colectivo General de ámbito estatal de estacionamiento regulado en superficie y retirada y depósito de vehículos. </text:p>
      <text:p text:style-name="P184">Los precios base de mano de obra se han calculado a partir del promedio del coste real del personal contratado por la empresa durante toda la anualidad 2024, para cada una de las categorías. </text:p>
      <text:p text:style-name="P184">Para el cálculo del coste unitario, se ha partido del coste real asociado a las contrataciones realizadas durante el año 2024 para cada categoría incrementando en un 2% según la subida salarial aprobada cada año según <text:soft-page-break/>los Presupuestos Generales del Estado para las retribuciones de personal en el ámbito del sector público, incluidos los incrementos de 2024 considerados como retrasos en las subidas salariales. </text:p>
      <text:p text:style-name="P184">El cálculo del coste unitario se ha obtenido del cociente entre el coste total anual de cada categoría y el número de horas trabajadas totales en el año.</text:p>
      <text:p text:style-name="P184">El número de horas de trabajo anuales se obtienen a partir de la jornada oficial de trabajo de cada una de las categorías profesionales según el encargo.</text:p>
      <text:p text:style-name="P184">El coste total anual de cada categoría incluye el coste salarial total, coste de seguridad social, coste de extinción por finalización de contratos, así como de posible sustitución por incapacidad temporal. No incluye el coste de personal asociados a desplazamientos, dietas o kilometraje. </text:p>
      <text:p text:style-name="P184"><text:span text:style-name="T6">3.2.-</text:span><text:span text:style-name="T387"> </text:span><text:span text:style-name="T6">PRECIOS</text:span><text:span text:style-name="T383"> </text:span><text:span text:style-name="T6">BASE</text:span><text:span text:style-name="T383"> </text:span><text:span text:style-name="T6">DE</text:span><text:span text:style-name="T383"> </text:span><text:span text:style-name="T6">MATERIALES</text:span><text:span text:style-name="T387"> </text:span><text:span text:style-name="T6">ASOCIADOS</text:span><text:span text:style-name="T383"> </text:span><text:span text:style-name="T6">A</text:span><text:span text:style-name="T383"> </text:span><text:span text:style-name="T6">LA</text:span><text:span text:style-name="T383"> </text:span><text:span text:style-name="T6">MANO</text:span><text:span text:style-name="T383"> </text:span><text:span text:style-name="T6">DE</text:span><text:span text:style-name="T383"> </text:span><text:span text:style-name="T6">OBRA.</text:span></text:p>
      <text:p text:style-name="P184">Los precios de los materiales están calculados a partir del análisis de presupuestos, contratos de suministro y facturas disponibles del ejercicio 2023 y de los diez meses del año 2024. </text:p>
      <text:p text:style-name="P184">Conforme a los Artículos 100.2 y 101.2 de la LCSP y a la Recomendación 1/2021 de 28 de octubre sobre gastos generales y beneficio industrial en los contratos del Sector Público Canario, estos precios base incluyen el porcentaje de gastos generales y beneficio industrial del proveedor o suministrador, representando para GESTIONA un coste directo.</text:p>
      <text:p text:style-name="P184">Los precios base de materiales incluyen su correspondiente porcentaje de I.G.I.C., puesto que, como se indica en el apartado 4.3 de esta memoria, al considerarse operaciones no sujetas a I.G.I.C., en la gran mayoría de los encargos que recibe GESTIONA este impuesto indirecto representa para la empresa un mayor coste en cada suministro.</text:p>
      <text:p text:style-name="P184">En aquellos casos en los que en el encargo sí se contemple que la operación está sujeta a I.G.I.C., deberá deducirse el porcentaje correspondiente del precio base de los materiales.</text:p>
      <text:h text:style-name="P381" text:outline-level="2">4.-PREVISIÓN<text:span text:style-name="T387"> </text:span>DE<text:span text:style-name="T387"> </text:span>COSTES<text:span text:style-name="T383"> </text:span>DIRECTOS.<text:span text:style-name="T398"> </text:span>PRECIOS<text:span text:style-name="T383"> </text:span>DESCOMPUESTOS.</text:h>
      <text:p text:style-name="P184">En lo relativo al coste directo hay que diferenciar entre medios propios y medios subcontratados.</text:p>
      <text:p text:style-name="P184">A todos los efectos y conforme a lo establecido en el artículo 32.7 de la LCSP, no se considerará como subcontratación (prestaciones parciales) los contratos de suministro, tanto de materiales como de maquinaria, ni los servicios auxiliares o instrumentales, como los alquileres, que no constituyan una parte autónoma o diferenciable de la prestación principal, aunque sean parte del proceso necesario para producir dicha prestación.</text:p>
      <text:p text:style-name="P184">En el caso de los medios propios el coste directo es el importe resultante de la agrupación de los precios base multiplicados por las mediciones correspondientes a cada actuación, con las siguientes matizaciones:</text:p>
      <text:p text:style-name="P184">Las tarifas no contemplan la totalidad de los precios base de materiales necesarios en todas las actuaciones, sino únicamente los más utilizados, por lo que para aquellos precios que no aparezcan en las tarifas se presupuestará a partir de precios actuales de mercado. </text:p>
      <text:p text:style-name="P184">Para todos aquellos precios base de materiales, cuyo valor se haya obtenido a partir de ofertas de mercado o de actuaciones similares, si en el momento de licitar se detecta una variación al alza de los precios, se revisará, de tal forma que se puedan certificar y facturar esos precios a coste real. </text:p>
      <text:p text:style-name="P184">En el caso de los medios subcontratados, hay que considerar que en el momento que se realiza el encargo se desconoce el importe real subcontratado, por lo que el presupuesto del encargo es una previsión que se corregirá con el coste real subcontratado en el momento de certificar y facturar y ese coste real representará el coste directo de la subcontratación. </text:p>
      <text:p text:style-name="P184">En todas las contrataciones a terceros, sean de suministros, de servicios o de obras, conforme a los artículos 100.2 y 101.2 de la LCSP y a la recomendación 1/2021 de 28 de octubre sobre gastos generales y beneficio industrial en los contratos del sector público canario, el coste directo derivado de los precios base contratados incluyen el porcentaje de gastos generales y beneficio industrial del proveedor o contratista, al igual que la repercusión del % de IGIC, representando todo ello para <text:span text:style-name="T6">GESTIONA</text:span> un coste directo.</text:p>
      <text:p text:style-name="P184">Los precios descompuestos incluidos en las tarifas se obtienen del desglose presupuestario de cada unidad elemental de actuación, partiendo de los precios base y aplicándole los rendimientos correspondientes.</text:p>
      <text:h text:style-name="P381" text:outline-level="2">5.-<text:span text:style-name="T387"> </text:span>PARÁMETROS<text:span text:style-name="T387"> </text:span>PORCENTUALES.</text:h>
      <text:p text:style-name="P184">Se denominan parámetros porcentuales a aquellos que se aplican como porcentaje global al coste directo. en concreto, estos parámetros porcentuales son los gastos generales de empresa y los impuestos (IGIC).</text:p>
      <text:p text:style-name="P184"><text:span text:style-name="T6">5.1.-</text:span><text:span text:style-name="T387"> </text:span><text:span text:style-name="T6">GASTOS</text:span><text:span text:style-name="T383"> </text:span><text:span text:style-name="T6">GENERALES.</text:span></text:p>
      <text:p text:style-name="P184">Los gastos generales no son propios de cada encargo o actuación sino asociados a gastos de estructura empresarial, y por tanto repercutibles de forma porcentual por igual a cada encargo.</text:p>
      <text:p text:style-name="P184">Estos gastos generales, se han cuantificado como un porcentaje fijo del <text:span text:style-name="T6">OCHO POR CIENTO (8%) </text:span>para todos los encargos, aplicable a la suma de costes directos y costes indirectos.</text:p>
      <text:p text:style-name="P184">Queda al margen de estos parámetros porcentuales, el Encargo de prestación de servicios de asistencia en la gestión y colaboración en el desarrollo de todas aquellas actuaciones que sean conducentes a la cobranza de impuestos, tributos, tasas, multas, precios públicos y exacciones de carácter local en período voluntario y/o ejecutivo; el cual, en constitución de la sociedad en fecha 6 de febrero de 2003 se estableció en retribución en el ocho por ciento (8%) de la recaudación general de cada periodo, así como en caso de anulaciones un 2%; pero que posteriormente en fecha 4 de diciembre de 2013 se acordó la modificación del encargo, estableciendo una retribución del siete con cinco <text:span text:style-name="T6">(7,5%) de la recaudación general de cada periodo y un uno (1%) de las anulaciones.</text:span></text:p>
      <text:p text:style-name="P184"><text:soft-page-break/>Como<text:span text:style-name="T387"> </text:span>gastos<text:span text:style-name="T383"> </text:span>generales<text:span text:style-name="T383"> </text:span>se<text:span text:style-name="T383"> </text:span>han<text:span text:style-name="T383"> </text:span>tenido<text:span text:style-name="T383"> </text:span>en<text:span text:style-name="T383"> </text:span>cuenta<text:span text:style-name="T383"> </text:span>los<text:span text:style-name="T398"> </text:span>siguientes:</text:p>
      <text:list xml:id="list228127818127120965" text:style-name="L2">
        <text:list-item>
          <text:p text:style-name="P411">Oficinas e instalaciones en general, tanto propios como alquilados, incluyendo, suministros, equipamientos, consumibles y material auxiliar no contemplados en costes directos.</text:p>
        </text:list-item>
        <text:list-item>
          <text:p text:style-name="P411">Personal de servicios centrales (dirección, servicio económico-financiero, servicio jurídico-administrativo, servicio de recursos humanos, servicio de soporte tecnológico e instalaciones y servicio de prevención de riesgos y calidad, así como parte proporcional de responsables y adjuntos de las Áreas de Producción). Incluyendo costes salariales, desplazamientos y dietas de este personal de servicios centrales no contemplados en costes directos.</text:p>
        </text:list-item>
        <text:list-item>
          <text:p text:style-name="P411">Servicios generales de telefonía, mensajería, mantenimiento, limpieza y seguros no contemplados en costes directos.</text:p>
        </text:list-item>
        <text:list-item>
          <text:p text:style-name="P411">Servicios de auditoría y consultoría de gestión de profesionales independientes relativos al conjunto de la empresa no contemplados en costes directos.</text:p>
        </text:list-item>
        <text:list-item>
          <text:p text:style-name="P411">Cursos de formación de personal, contemplados en el plan anual de formación de empresa, software y demás medios requeridos no contemplados en costes directos.</text:p>
        </text:list-item>
      </text:list>
      <text:h text:style-name="P381" text:outline-level="2" text:is-list-header="true">5.2.-<text:span text:style-name="T383"> </text:span>IGIC.</text:h>
      <text:p text:style-name="P184">Respecto a los impuestos conviene resaltar la particularidad relativa al Impuesto General Indirecto Canario (en adelante IGIC) que consiste en que los servicios realizados por GESTIONA mediante encargos de gestión, no están sujetas a IGIC desde el 1 de enero de 2015 debido a la modificación realizada por la Ley 28/2014, de 27 de noviembre y en el artículo 9 de la Ley 20/1991, de 7 de junio, de modificación de los aspectos del Régimen Económico y Fiscal de Canarias y el Impuesto General Indirecto.</text:p>
      <text:p text:style-name="P184">De acuerdo a este criterio, la mayor parte de los encargos que recibe GESTIONA no están sujetos IGIC, pero dependiendo de la naturaleza del encargo, en algunos casos, especialmente en determinados encargos de ejecución de obras, conforme a la Ley 20/1991, de 7 de junio, de modificación de los aspectos fiscales del Régimen Económico Fiscal de Canarias, sí es de aplicación, por lo que se repercutirá IGIC. o no en función del caso que se trate.</text:p>
      <text:p text:style-name="P184">()»</text:p>
      <text:p text:style-name="P193">Finalmente, en la memoria se establecen las tarifas de Mogán Gestión Municipal, S.L para la anualidad 2025, siendo estas las siguientes:</text:p>
      <text:list xml:id="list4542995043415875298" text:style-name="L3">
        <text:list-item>
          <text:list>
            <text:list-item>
              <text:h text:style-name="P383" text:outline-level="2">«1.-PRECIOS<text:span text:style-name="T383"> </text:span>BASE.</text:h>
            </text:list-item>
          </text:list>
        </text:list-item>
      </text:list>
      <text:p text:style-name="P182"><text:span text:style-name="T6">1.1.-PRECIOS</text:span><text:span text:style-name="T383"> </text:span><text:span text:style-name="T6">BASE</text:span><text:span text:style-name="T383"> </text:span><text:span text:style-name="T6">DE</text:span><text:span text:style-name="T387"> </text:span><text:span text:style-name="T6">MANO</text:span><text:span text:style-name="T383"> </text:span><text:span text:style-name="T6">DE</text:span><text:span text:style-name="T383"> </text:span><text:span text:style-name="T6">OBRA</text:span></text:p>
      <table:table table:name="Tabla11" table:style-name="Tabla11">
        <table:table-column table:style-name="Tabla11.A"/>
        <table:table-column table:style-name="Tabla11.B"/>
        <table:table-column table:style-name="Tabla11.C"/>
        <table:table-row>
          <table:table-cell table:style-name="Tabla11.A1" office:value-type="string">
            <text:p text:style-name="P126">CATEGORÍA</text:p>
          </table:table-cell>
          <table:table-cell table:style-name="Tabla11.A1" office:value-type="string">
            <text:p text:style-name="P127"><text:span text:style-name="T6">COSTE</text:span><text:span text:style-name="T383"> </text:span><text:span text:style-name="T6">MENSUAL</text:span></text:p>
          </table:table-cell>
          <table:table-cell table:style-name="Tabla11.A1" office:value-type="string">
            <text:p text:style-name="P127"><text:span text:style-name="T6">COSTE</text:span><text:span text:style-name="T387"> </text:span><text:span text:style-name="T6">ANUAL</text:span></text:p>
          </table:table-cell>
        </table:table-row>
        <table:table-row>
          <table:table-cell table:style-name="Tabla11.A2" office:value-type="string">
            <text:p text:style-name="P128">Limpiador/a</text:p>
          </table:table-cell>
          <table:table-cell table:style-name="Tabla11.A2" office:value-type="string">
            <text:p text:style-name="P127">2.329,24 </text:p>
          </table:table-cell>
          <table:table-cell table:style-name="Tabla11.A2" office:value-type="string">
            <text:p text:style-name="P127">27.950,92 </text:p>
          </table:table-cell>
        </table:table-row>
        <table:table-row>
          <table:table-cell table:style-name="Tabla11.A2" office:value-type="string">
            <text:p text:style-name="P128">Oficial de Segunda (Fontanero)</text:p>
          </table:table-cell>
          <table:table-cell table:style-name="Tabla11.A2" office:value-type="string">
            <text:p text:style-name="P127">2.687,50 </text:p>
          </table:table-cell>
          <table:table-cell table:style-name="Tabla11.A2" office:value-type="string">
            <text:p text:style-name="P127">32.249,94 </text:p>
          </table:table-cell>
        </table:table-row>
        <table:table-row>
          <table:table-cell table:style-name="Tabla11.A2" office:value-type="string">
            <text:p text:style-name="P128">Licenciado/a (Archivero)</text:p>
          </table:table-cell>
          <table:table-cell table:style-name="Tabla11.A2" office:value-type="string">
            <text:p text:style-name="P127">5.776,81 </text:p>
          </table:table-cell>
          <table:table-cell table:style-name="Tabla11.A2" office:value-type="string">
            <text:p text:style-name="P127">69.321,66 </text:p>
          </table:table-cell>
        </table:table-row>
        <table:table-row>
          <table:table-cell table:style-name="Tabla11.A2" office:value-type="string">
            <text:p text:style-name="P128">Licenciado/a (Letrados)</text:p>
          </table:table-cell>
          <table:table-cell table:style-name="Tabla11.A2" office:value-type="string">
            <text:p text:style-name="P127">7.371,67 </text:p>
          </table:table-cell>
          <table:table-cell table:style-name="Tabla11.A2" office:value-type="string">
            <text:p text:style-name="P127">88.460,09 </text:p>
          </table:table-cell>
        </table:table-row>
        <table:table-row>
          <table:table-cell table:style-name="Tabla11.A2" office:value-type="string">
            <text:p text:style-name="P128">Inspector/a (Zona Azul)</text:p>
          </table:table-cell>
          <table:table-cell table:style-name="Tabla11.A2" office:value-type="string">
            <text:p text:style-name="P127">2.970,80 </text:p>
          </table:table-cell>
          <table:table-cell table:style-name="Tabla11.A2" office:value-type="string">
            <text:p text:style-name="P127">35.649,58 </text:p>
          </table:table-cell>
        </table:table-row>
        <table:table-row>
          <table:table-cell table:style-name="Tabla11.A2" office:value-type="string">
            <text:p text:style-name="P128">Controlador/a (Zona Azul)</text:p>
          </table:table-cell>
          <table:table-cell table:style-name="Tabla11.A2" office:value-type="string">
            <text:p text:style-name="P127">2.105,03 </text:p>
          </table:table-cell>
          <table:table-cell table:style-name="Tabla11.A2" office:value-type="string">
            <text:p text:style-name="P127">25.260,37 </text:p>
          </table:table-cell>
        </table:table-row>
        <table:table-row>
          <table:table-cell table:style-name="Tabla11.A2" office:value-type="string">
            <text:p text:style-name="P128">Encargado/a Aparcamiento</text:p>
          </table:table-cell>
          <table:table-cell table:style-name="Tabla11.A2" office:value-type="string">
            <text:p text:style-name="P127">2.842,82 </text:p>
          </table:table-cell>
          <table:table-cell table:style-name="Tabla11.A2" office:value-type="string">
            <text:p text:style-name="P127">34.113,90 </text:p>
          </table:table-cell>
        </table:table-row>
        <table:table-row>
          <table:table-cell table:style-name="Tabla11.A2" office:value-type="string">
            <text:p text:style-name="P128">Agente Aparcamiento</text:p>
          </table:table-cell>
          <table:table-cell table:style-name="Tabla11.A2" office:value-type="string">
            <text:p text:style-name="P127">2.279,02 </text:p>
          </table:table-cell>
          <table:table-cell table:style-name="Tabla11.A2" office:value-type="string">
            <text:p text:style-name="P127">27.348,19 </text:p>
          </table:table-cell>
        </table:table-row>
        <table:table-row>
          <table:table-cell table:style-name="Tabla11.A2" office:value-type="string">
            <text:p text:style-name="P128">Inspector/a Playas</text:p>
          </table:table-cell>
          <table:table-cell table:style-name="Tabla11.A2" office:value-type="string">
            <text:p text:style-name="P127">2.962,55 </text:p>
          </table:table-cell>
          <table:table-cell table:style-name="Tabla11.A2" office:value-type="string">
            <text:p text:style-name="P127">35.550,61 </text:p>
          </table:table-cell>
        </table:table-row>
        <text:soft-page-break/>
        <table:table-row>
          <table:table-cell table:style-name="Tabla11.A2" office:value-type="string">
            <text:p text:style-name="P128">Coordinador/a Salvamento</text:p>
          </table:table-cell>
          <table:table-cell table:style-name="Tabla11.A2" office:value-type="string">
            <text:p text:style-name="P127">2.929,26 </text:p>
          </table:table-cell>
          <table:table-cell table:style-name="Tabla11.A2" office:value-type="string">
            <text:p text:style-name="P127">35.151,08 </text:p>
          </table:table-cell>
        </table:table-row>
        <table:table-row>
          <table:table-cell table:style-name="Tabla11.A2" office:value-type="string">
            <text:p text:style-name="P128">Oficial 2 técnico oficina nivel 6</text:p>
            <text:p text:style-name="P128">Playas</text:p>
          </table:table-cell>
          <table:table-cell table:style-name="Tabla11.A2" office:value-type="string">
            <text:p text:style-name="P127">3.775,48 </text:p>
          </table:table-cell>
          <table:table-cell table:style-name="Tabla11.A2" office:value-type="string">
            <text:p text:style-name="P127">45.305,77 </text:p>
          </table:table-cell>
        </table:table-row>
        <table:table-row>
          <table:table-cell table:style-name="Tabla11.A2" office:value-type="string">
            <text:p text:style-name="P128">Oficial mantenimiento</text:p>
          </table:table-cell>
          <table:table-cell table:style-name="Tabla11.A2" office:value-type="string">
            <text:p text:style-name="P127">1.980,71 </text:p>
          </table:table-cell>
          <table:table-cell table:style-name="Tabla11.A2" office:value-type="string">
            <text:p text:style-name="P127">23.768,57 </text:p>
          </table:table-cell>
        </table:table-row>
        <table:table-row>
          <table:table-cell table:style-name="Tabla11.A2" office:value-type="string">
            <text:p text:style-name="P128">Hamaquero/a</text:p>
          </table:table-cell>
          <table:table-cell table:style-name="Tabla11.A2" office:value-type="string">
            <text:p text:style-name="P127">1.932,38 </text:p>
          </table:table-cell>
          <table:table-cell table:style-name="Tabla11.A2" office:value-type="string">
            <text:p text:style-name="P127">23.188,58 </text:p>
          </table:table-cell>
        </table:table-row>
        <table:table-row>
          <table:table-cell table:style-name="Tabla11.A2" office:value-type="string">
            <text:p text:style-name="P128">Socorrista</text:p>
          </table:table-cell>
          <table:table-cell table:style-name="Tabla11.A2" office:value-type="string">
            <text:p text:style-name="P127">1.929,77 </text:p>
          </table:table-cell>
          <table:table-cell table:style-name="Tabla11.A2" office:value-type="string">
            <text:p text:style-name="P127">23.157,29 </text:p>
          </table:table-cell>
        </table:table-row>
      </table:table>
      <text:p text:style-name="P208"><text:span text:style-name="T6">1.2.-PRECIOS</text:span><text:span text:style-name="T383"> </text:span><text:span text:style-name="T6">BASE</text:span><text:span text:style-name="T383"> </text:span><text:span text:style-name="T6">DE</text:span><text:span text:style-name="T383"> </text:span><text:span text:style-name="T6">MATERIALES ASOCIADOS</text:span><text:span text:style-name="T387"> </text:span><text:span text:style-name="T6">A</text:span><text:span text:style-name="T383"> </text:span><text:span text:style-name="T6">MANO</text:span><text:span text:style-name="T383"> </text:span><text:span text:style-name="T6">DE</text:span><text:span text:style-name="T383"> </text:span><text:span text:style-name="T6">OBRA.</text:span></text:p>
      <table:table table:name="Tabla12" table:style-name="Tabla12">
        <table:table-column table:style-name="Tabla12.A"/>
        <table:table-column table:style-name="Tabla12.B"/>
        <table:table-column table:style-name="Tabla12.C"/>
        <table:table-row>
          <table:table-cell table:style-name="Tabla12.A1" office:value-type="string">
            <text:p text:style-name="P126">MATERIAL</text:p>
          </table:table-cell>
          <table:table-cell table:style-name="Tabla12.A1" office:value-type="string">
            <text:p text:style-name="P126">CATEGORÍA</text:p>
          </table:table-cell>
          <table:table-cell table:style-name="Tabla12.A1" office:value-type="string">
            <text:p text:style-name="P127"><text:span text:style-name="T6">PRECIO</text:span><text:span text:style-name="T383"> </text:span><text:span text:style-name="T6">BASE</text:span></text:p>
          </table:table-cell>
        </table:table-row>
        <table:table-row>
          <table:table-cell table:style-name="Tabla12.A2" table:number-rows-spanned="11" office:value-type="string">
            <text:p text:style-name="P196">Uniformidad<text:span text:style-name="T383"> </text:span>y<text:span text:style-name="T387"> </text:span>EPIS</text:p>
          </table:table-cell>
          <table:table-cell table:style-name="Tabla12.A2" office:value-type="string">
            <text:p text:style-name="P127">Limpiador/a</text:p>
          </table:table-cell>
          <table:table-cell table:style-name="Tabla12.A2" office:value-type="string">
            <text:p text:style-name="P127">100,00 /año</text:p>
          </table:table-cell>
        </table:table-row>
        <table:table-row>
          <table:covered-table-cell/>
          <table:table-cell table:style-name="Tabla12.A2" office:value-type="string">
            <text:p text:style-name="P127">Oficial de Segunda (Fontanero)</text:p>
          </table:table-cell>
          <table:table-cell table:style-name="Tabla12.A2" office:value-type="string">
            <text:p text:style-name="P127">100,00 /año </text:p>
          </table:table-cell>
        </table:table-row>
        <table:table-row>
          <table:covered-table-cell/>
          <table:table-cell table:style-name="Tabla12.A2" office:value-type="string">
            <text:p text:style-name="P127">Inspector/a (Zona Azul)</text:p>
          </table:table-cell>
          <table:table-cell table:style-name="Tabla12.A2" office:value-type="string">
            <text:p text:style-name="P127">100,00 /año</text:p>
          </table:table-cell>
        </table:table-row>
        <table:table-row>
          <table:covered-table-cell/>
          <table:table-cell table:style-name="Tabla12.A2" office:value-type="string">
            <text:p text:style-name="P127">Controlador/a (Zona Azul)</text:p>
          </table:table-cell>
          <table:table-cell table:style-name="Tabla12.A2" office:value-type="string">
            <text:p text:style-name="P127">100,00 /año </text:p>
          </table:table-cell>
        </table:table-row>
        <table:table-row>
          <table:covered-table-cell/>
          <table:table-cell table:style-name="Tabla12.A2" office:value-type="string">
            <text:p text:style-name="P127">Encargado/a Aparcamiento</text:p>
          </table:table-cell>
          <table:table-cell table:style-name="Tabla12.A2" office:value-type="string">
            <text:p text:style-name="P127">100,00 /año</text:p>
          </table:table-cell>
        </table:table-row>
        <table:table-row>
          <table:covered-table-cell/>
          <table:table-cell table:style-name="Tabla12.A2" office:value-type="string">
            <text:p text:style-name="P127">Agente Aparcamiento</text:p>
          </table:table-cell>
          <table:table-cell table:style-name="Tabla12.A2" office:value-type="string">
            <text:p text:style-name="P127">100,00 /año</text:p>
          </table:table-cell>
        </table:table-row>
        <table:table-row>
          <table:covered-table-cell/>
          <table:table-cell table:style-name="Tabla12.A2" office:value-type="string">
            <text:p text:style-name="P127">Inspector/a Playas</text:p>
          </table:table-cell>
          <table:table-cell table:style-name="Tabla12.A2" office:value-type="string">
            <text:p text:style-name="P127">95,00 /año</text:p>
          </table:table-cell>
        </table:table-row>
        <table:table-row>
          <table:covered-table-cell/>
          <table:table-cell table:style-name="Tabla12.A2" office:value-type="string">
            <text:p text:style-name="P127">Coordinador/a Salvamento</text:p>
          </table:table-cell>
          <table:table-cell table:style-name="Tabla12.A2" office:value-type="string">
            <text:p text:style-name="P127">95,00 /año</text:p>
          </table:table-cell>
        </table:table-row>
        <table:table-row>
          <table:covered-table-cell/>
          <table:table-cell table:style-name="Tabla12.A2" office:value-type="string">
            <text:p text:style-name="P127">Oficial mantenimiento</text:p>
          </table:table-cell>
          <table:table-cell table:style-name="Tabla12.A2" office:value-type="string">
            <text:p text:style-name="P127">123,60 /año</text:p>
          </table:table-cell>
        </table:table-row>
        <table:table-row>
          <table:covered-table-cell/>
          <table:table-cell table:style-name="Tabla12.A2" office:value-type="string">
            <text:p text:style-name="P127">Hamaquero/a</text:p>
          </table:table-cell>
          <table:table-cell table:style-name="Tabla12.A2" office:value-type="string">
            <text:p text:style-name="P127">95,00 /año</text:p>
          </table:table-cell>
        </table:table-row>
        <table:table-row>
          <table:covered-table-cell/>
          <table:table-cell table:style-name="Tabla12.A2" office:value-type="string">
            <text:p text:style-name="P132">Socorrista</text:p>
          </table:table-cell>
          <table:table-cell table:style-name="Tabla12.A2" office:value-type="string">
            <text:p text:style-name="P132">95,00 /año</text:p>
          </table:table-cell>
        </table:table-row>
        <table:table-row>
          <table:table-cell table:style-name="Tabla12.A2" table:number-rows-spanned="7" office:value-type="string">
            <text:p text:style-name="P198">Protección<text:span text:style-name="T387"> </text:span>Solar</text:p>
          </table:table-cell>
          <table:table-cell table:style-name="Tabla12.A2" office:value-type="string">
            <text:p text:style-name="P132">Oficial de Segunda (Fontanero)</text:p>
          </table:table-cell>
          <table:table-cell table:style-name="Tabla12.A2" office:value-type="string">
            <text:p text:style-name="P132">10,00 /mes</text:p>
          </table:table-cell>
        </table:table-row>
        <table:table-row>
          <table:covered-table-cell/>
          <table:table-cell table:style-name="Tabla12.A2" office:value-type="string">
            <text:p text:style-name="P132">Inspector/a (Zona Azul)</text:p>
          </table:table-cell>
          <table:table-cell table:style-name="Tabla12.A2" office:value-type="string">
            <text:p text:style-name="P132">10,00 /mes</text:p>
          </table:table-cell>
        </table:table-row>
        <table:table-row>
          <table:covered-table-cell/>
          <table:table-cell table:style-name="Tabla12.A2" office:value-type="string">
            <text:p text:style-name="P132">Controlador/a (Zona Azul)</text:p>
          </table:table-cell>
          <table:table-cell table:style-name="Tabla12.A2" office:value-type="string">
            <text:p text:style-name="P132">10,00 /mes</text:p>
          </table:table-cell>
        </table:table-row>
        <table:table-row>
          <table:covered-table-cell/>
          <table:table-cell table:style-name="Tabla12.A2" office:value-type="string">
            <text:p text:style-name="P132">Inspector/a Playas</text:p>
          </table:table-cell>
          <table:table-cell table:style-name="Tabla12.A2" office:value-type="string">
            <text:p text:style-name="P132">10,00 /mes</text:p>
          </table:table-cell>
        </table:table-row>
        <table:table-row>
          <table:covered-table-cell/>
          <table:table-cell table:style-name="Tabla12.A2" office:value-type="string">
            <text:p text:style-name="P132">Coordinador/a Salvamento</text:p>
          </table:table-cell>
          <table:table-cell table:style-name="Tabla12.A2" office:value-type="string">
            <text:p text:style-name="P132">10,00 /mes</text:p>
          </table:table-cell>
        </table:table-row>
        <table:table-row>
          <table:covered-table-cell/>
          <table:table-cell table:style-name="Tabla12.A2" office:value-type="string">
            <text:p text:style-name="P132">Oficial mantenimiento</text:p>
          </table:table-cell>
          <table:table-cell table:style-name="Tabla12.A2" office:value-type="string">
            <text:p text:style-name="P132">10,00 /mes</text:p>
          </table:table-cell>
        </table:table-row>
        <table:table-row>
          <table:covered-table-cell/>
          <table:table-cell table:style-name="Tabla12.A2" office:value-type="string">
            <text:p text:style-name="P132">Hamaquero/a</text:p>
          </table:table-cell>
          <table:table-cell table:style-name="Tabla12.A2" office:value-type="string">
            <text:p text:style-name="P132">10,00 /mes</text:p>
          </table:table-cell>
        </table:table-row>
        <text:soft-page-break/>
        <table:table-row>
          <table:table-cell table:style-name="Tabla12.A2" office:value-type="string">
            <text:p text:style-name="P132">Herramientas</text:p>
          </table:table-cell>
          <table:table-cell table:style-name="Tabla12.A2" office:value-type="string">
            <text:p text:style-name="P132">Encargado/a Aparcamiento</text:p>
          </table:table-cell>
          <table:table-cell table:style-name="Tabla12.A2" office:value-type="string">
            <text:p text:style-name="P132">16,67 /mes</text:p>
          </table:table-cell>
        </table:table-row>
      </table:table>
      <text:h text:style-name="P382" text:outline-level="2">2.-PREVISIÓN DE COSTES DIRECTOS. <text:span text:style-name="T383">PRECIOS</text:span><text:span text:style-name="T399"> </text:span>DESCOMPUESTOS.</text:h>
      <table:table table:name="Tabla13" table:style-name="Tabla13">
        <table:table-column table:style-name="Tabla13.A"/>
        <table:table-column table:style-name="Tabla13.B"/>
        <table:table-column table:style-name="Tabla13.C"/>
        <table:table-column table:style-name="Tabla13.D"/>
        <table:table-row>
          <table:table-cell table:style-name="Tabla13.A1" table:number-columns-spanned="4" office:value-type="string">
            <text:p text:style-name="P135">LIMPIEZA OFICINAS</text:p>
          </table:table-cell>
          <table:covered-table-cell/>
          <table:covered-table-cell/>
          <table:covered-table-cell/>
        </table:table-row>
        <table:table-row>
          <table:table-cell table:style-name="Tabla13.A2" table:number-columns-spanned="4" office:value-type="string">
            <text:p text:style-name="P142"><text:span text:style-name="T6">COSTES</text:span><text:span text:style-name="T387"> </text:span><text:span text:style-name="T6">VARIABLES</text:span><text:span text:style-name="T387"> </text:span><text:span text:style-name="T6">ANUALES</text:span></text:p>
          </table:table-cell>
          <table:covered-table-cell/>
          <table:covered-table-cell/>
          <table:covered-table-cell/>
        </table:table-row>
        <table:table-row>
          <table:table-cell table:style-name="Tabla13.A2" office:value-type="string">
            <text:p text:style-name="P151">CONCEPTO</text:p>
          </table:table-cell>
          <table:table-cell table:style-name="Tabla13.A2" office:value-type="string">
            <text:p text:style-name="P151">UNIDADES</text:p>
          </table:table-cell>
          <table:table-cell table:style-name="Tabla13.A2" office:value-type="string">
            <text:p text:style-name="P151">PRECIO</text:p>
          </table:table-cell>
          <table:table-cell table:style-name="Tabla13.A2" office:value-type="string">
            <text:p text:style-name="P142"><text:span text:style-name="T6">TOTAL</text:span><text:span text:style-name="T387"> </text:span><text:span text:style-name="T6">ANUAL</text:span></text:p>
          </table:table-cell>
        </table:table-row>
        <table:table-row>
          <table:table-cell table:style-name="Tabla13.A2" table:number-columns-spanned="4" office:value-type="string">
            <text:p text:style-name="P142"><text:span text:style-name="T6">DEPARTAMENTO</text:span><text:span text:style-name="T398"> </text:span><text:span text:style-name="T6">RRHH</text:span></text:p>
          </table:table-cell>
          <table:covered-table-cell/>
          <table:covered-table-cell/>
          <table:covered-table-cell/>
        </table:table-row>
        <table:table-row>
          <table:table-cell table:style-name="Tabla13.A5" office:value-type="string">
            <text:p text:style-name="P157">Gastos suministros personal (agua, papel higiénico, productos de limpieza y aseo, etc.)</text:p>
          </table:table-cell>
          <table:table-cell table:style-name="Tabla13.A5" office:value-type="string">
            <text:p text:style-name="P158">6</text:p>
          </table:table-cell>
          <table:table-cell table:style-name="Tabla13.A5" office:value-type="string">
            <text:p text:style-name="P158">100,00 /ud</text:p>
          </table:table-cell>
          <table:table-cell table:style-name="Tabla13.A5" office:value-type="string">
            <text:p text:style-name="P146">600,00 </text:p>
          </table:table-cell>
        </table:table-row>
        <table:table-row>
          <table:table-cell table:style-name="Tabla13.A5" office:value-type="string">
            <text:p text:style-name="P157">Seguros</text:p>
          </table:table-cell>
          <table:table-cell table:style-name="Tabla13.A5" office:value-type="string">
            <text:p text:style-name="P158">6</text:p>
          </table:table-cell>
          <table:table-cell table:style-name="Tabla13.A5" office:value-type="string">
            <text:p text:style-name="P158">20,00 /ud</text:p>
          </table:table-cell>
          <table:table-cell table:style-name="Tabla13.A5" office:value-type="string">
            <text:p text:style-name="P146">120,00 </text:p>
          </table:table-cell>
        </table:table-row>
        <table:table-row>
          <table:table-cell table:style-name="Tabla13.A5" office:value-type="string">
            <text:p text:style-name="P157">Prevención de Riesgos Laborales</text:p>
          </table:table-cell>
          <table:table-cell table:style-name="Tabla13.A5" office:value-type="string">
            <text:p text:style-name="P158">6</text:p>
          </table:table-cell>
          <table:table-cell table:style-name="Tabla13.A5" office:value-type="string">
            <text:p text:style-name="P158">50,00 /ud</text:p>
          </table:table-cell>
          <table:table-cell table:style-name="Tabla13.A5" office:value-type="string">
            <text:p text:style-name="P146">300,00 </text:p>
          </table:table-cell>
        </table:table-row>
        <table:table-row>
          <table:table-cell table:style-name="Tabla13.A5" office:value-type="string">
            <text:p text:style-name="P157">Control de presencia personal</text:p>
          </table:table-cell>
          <table:table-cell table:style-name="Tabla13.A5" office:value-type="string">
            <text:p text:style-name="P158">6</text:p>
          </table:table-cell>
          <table:table-cell table:style-name="Tabla13.A5" office:value-type="string">
            <text:p text:style-name="P158">3,25 /ud/mes</text:p>
          </table:table-cell>
          <table:table-cell table:style-name="Tabla13.A5" office:value-type="string">
            <text:p text:style-name="P146">227,50 </text:p>
          </table:table-cell>
        </table:table-row>
        <table:table-row>
          <table:table-cell table:style-name="Tabla13.A5" office:value-type="string">
            <text:p text:style-name="P157">Asesoría Laboral</text:p>
          </table:table-cell>
          <table:table-cell table:style-name="Tabla13.A5" office:value-type="string">
            <text:p text:style-name="P158">6</text:p>
          </table:table-cell>
          <table:table-cell table:style-name="Tabla13.A5" office:value-type="string">
            <text:p text:style-name="P158">22,00/ud/mes</text:p>
          </table:table-cell>
          <table:table-cell table:style-name="Tabla13.A5" office:value-type="string">
            <text:p text:style-name="P146">1.430,00 </text:p>
          </table:table-cell>
        </table:table-row>
      </table:table>
      <table:table table:name="Tabla14" table:style-name="Tabla14">
        <table:table-column table:style-name="Tabla14.A"/>
        <table:table-column table:style-name="Tabla14.B"/>
        <table:table-column table:style-name="Tabla14.C"/>
        <table:table-column table:style-name="Tabla14.D"/>
        <table:table-row>
          <table:table-cell table:style-name="Tabla14.A1" table:number-columns-spanned="4" office:value-type="string">
            <text:p text:style-name="P136"><text:span text:style-name="T6">ARCHIVO</text:span><text:span text:style-name="T383"> </text:span><text:span text:style-name="T6">MUNICIPAL</text:span></text:p>
          </table:table-cell>
          <table:covered-table-cell/>
          <table:covered-table-cell/>
          <table:covered-table-cell/>
        </table:table-row>
        <table:table-row>
          <table:table-cell table:style-name="Tabla14.A2" table:number-columns-spanned="4" office:value-type="string">
            <text:p text:style-name="P142"><text:span text:style-name="T6">COSTES</text:span><text:span text:style-name="T387"> </text:span><text:span text:style-name="T6">VARIABLES</text:span><text:span text:style-name="T387"> </text:span><text:span text:style-name="T6">ANUALES</text:span></text:p>
          </table:table-cell>
          <table:covered-table-cell/>
          <table:covered-table-cell/>
          <table:covered-table-cell/>
        </table:table-row>
        <table:table-row>
          <table:table-cell table:style-name="Tabla14.A2" office:value-type="string">
            <text:p text:style-name="P151">CONCEPTO</text:p>
          </table:table-cell>
          <table:table-cell table:style-name="Tabla14.A2" office:value-type="string">
            <text:p text:style-name="P151">UNIDADES</text:p>
          </table:table-cell>
          <table:table-cell table:style-name="Tabla14.A2" office:value-type="string">
            <text:p text:style-name="P151">PRECIO</text:p>
          </table:table-cell>
          <table:table-cell table:style-name="Tabla14.A2" office:value-type="string">
            <text:p text:style-name="P142"><text:span text:style-name="T6">TOTAL</text:span><text:span text:style-name="T398"> </text:span><text:span text:style-name="T6">ANUAL</text:span></text:p>
          </table:table-cell>
        </table:table-row>
        <table:table-row>
          <table:table-cell table:style-name="Tabla14.A2" table:number-columns-spanned="4" office:value-type="string">
            <text:p text:style-name="P142"><text:span text:style-name="T6">DEPARTAMENTO</text:span><text:span text:style-name="T398"> </text:span><text:span text:style-name="T6">RRHH</text:span></text:p>
          </table:table-cell>
          <table:covered-table-cell/>
          <table:covered-table-cell/>
          <table:covered-table-cell/>
        </table:table-row>
        <table:table-row>
          <table:table-cell table:style-name="Tabla14.A5" office:value-type="string">
            <text:p text:style-name="P157">Gastos suministros personal (agua, papel higiénico, productos de limpieza y aseo, etc.)</text:p>
          </table:table-cell>
          <table:table-cell table:style-name="Tabla14.A5" office:value-type="string">
            <text:p text:style-name="P158">1</text:p>
          </table:table-cell>
          <table:table-cell table:style-name="Tabla14.A5" office:value-type="string">
            <text:p text:style-name="P158">100,00 /ud</text:p>
          </table:table-cell>
          <table:table-cell table:style-name="Tabla14.A5" office:value-type="string">
            <text:p text:style-name="P146">100,00 </text:p>
          </table:table-cell>
        </table:table-row>
        <table:table-row>
          <table:table-cell table:style-name="Tabla14.A5" office:value-type="string">
            <text:p text:style-name="P157">Formación Personal</text:p>
          </table:table-cell>
          <table:table-cell table:style-name="Tabla14.A5" office:value-type="string">
            <text:p text:style-name="P158">1</text:p>
          </table:table-cell>
          <table:table-cell table:style-name="Tabla14.A5" office:value-type="string">
            <text:p text:style-name="P158">290,00 /ud</text:p>
          </table:table-cell>
          <table:table-cell table:style-name="Tabla14.A5" office:value-type="string">
            <text:p text:style-name="P146">290,00 </text:p>
          </table:table-cell>
        </table:table-row>
        <table:table-row>
          <table:table-cell table:style-name="Tabla14.A5" office:value-type="string">
            <text:p text:style-name="P157">Seguros</text:p>
          </table:table-cell>
          <table:table-cell table:style-name="Tabla14.A5" office:value-type="string">
            <text:p text:style-name="P158">1</text:p>
          </table:table-cell>
          <table:table-cell table:style-name="Tabla14.A5" office:value-type="string">
            <text:p text:style-name="P158">100,00 /ud</text:p>
          </table:table-cell>
          <table:table-cell table:style-name="Tabla14.A5" office:value-type="string">
            <text:p text:style-name="P146">100,00 </text:p>
          </table:table-cell>
        </table:table-row>
        <table:table-row>
          <table:table-cell table:style-name="Tabla14.A5" office:value-type="string">
            <text:p text:style-name="P157">Prevención de Riesgos Laborales</text:p>
          </table:table-cell>
          <table:table-cell table:style-name="Tabla14.A5" office:value-type="string">
            <text:p text:style-name="P158">1</text:p>
          </table:table-cell>
          <table:table-cell table:style-name="Tabla14.A5" office:value-type="string">
            <text:p text:style-name="P158">50,00 /ud</text:p>
          </table:table-cell>
          <table:table-cell table:style-name="Tabla14.A5" office:value-type="string">
            <text:p text:style-name="P146">50,00 </text:p>
          </table:table-cell>
        </table:table-row>
        <table:table-row>
          <table:table-cell table:style-name="Tabla14.A5" office:value-type="string">
            <text:p text:style-name="P157">Control de presencia personal</text:p>
          </table:table-cell>
          <table:table-cell table:style-name="Tabla14.A5" office:value-type="string">
            <text:p text:style-name="P158">1</text:p>
          </table:table-cell>
          <table:table-cell table:style-name="Tabla14.A5" office:value-type="string">
            <text:p text:style-name="P158">3,25 /ud/mes</text:p>
          </table:table-cell>
          <table:table-cell table:style-name="Tabla14.A5" office:value-type="string">
            <text:p text:style-name="P146">39,00 </text:p>
          </table:table-cell>
        </table:table-row>
        <table:table-row>
          <table:table-cell table:style-name="Tabla14.A5" office:value-type="string">
            <text:p text:style-name="P157">Asesoría Laboral</text:p>
          </table:table-cell>
          <table:table-cell table:style-name="Tabla14.A5" office:value-type="string">
            <text:p text:style-name="P158">1</text:p>
          </table:table-cell>
          <table:table-cell table:style-name="Tabla14.A5" office:value-type="string">
            <text:p text:style-name="P158">22,00/ud/mes</text:p>
          </table:table-cell>
          <table:table-cell table:style-name="Tabla14.A5" office:value-type="string">
            <text:p text:style-name="P146">264,00 </text:p>
          </table:table-cell>
        </table:table-row>
        <table:table-row>
          <table:table-cell table:style-name="Tabla14.A2" table:number-columns-spanned="4" office:value-type="string">
            <text:p text:style-name="P142"><text:span text:style-name="T6">DEPARTAMENTO</text:span><text:span text:style-name="T387"> </text:span><text:span text:style-name="T6">DE</text:span><text:span text:style-name="T387"> </text:span><text:span text:style-name="T6">INFORMÁTICA</text:span><text:span text:style-name="T398"> </text:span><text:span text:style-name="T6">E</text:span><text:span text:style-name="T387"> </text:span><text:span text:style-name="T6">I+D</text:span></text:p>
          </table:table-cell>
          <table:covered-table-cell/>
          <table:covered-table-cell/>
          <table:covered-table-cell/>
        </table:table-row>
        <table:table-row>
          <table:table-cell table:style-name="Tabla14.A5" office:value-type="string">
            <text:p text:style-name="P157">Equipos informáticos (ordenadores, impresoras, hardware y software)</text:p>
          </table:table-cell>
          <table:table-cell table:style-name="Tabla14.A5" office:value-type="string">
            <text:p text:style-name="P158">1</text:p>
          </table:table-cell>
          <table:table-cell table:style-name="Tabla14.A5" office:value-type="string">
            <text:p text:style-name="P158">750,40 /puesto</text:p>
          </table:table-cell>
          <table:table-cell table:style-name="Tabla14.A5" office:value-type="string">
            <text:p text:style-name="P146">750,40 </text:p>
          </table:table-cell>
        </table:table-row>
        <text:soft-page-break/>
        <table:table-row>
          <table:table-cell table:style-name="Tabla14.A2" table:number-columns-spanned="4" office:value-type="string">
            <text:p text:style-name="P142"><text:span text:style-name="T6">ADMINISTRACIÓN,</text:span><text:span text:style-name="T387"> </text:span><text:span text:style-name="T6">FINANZAS,</text:span><text:span text:style-name="T398"> </text:span><text:span text:style-name="T6">ASESORÍA</text:span><text:span text:style-name="T398"> </text:span><text:span text:style-name="T6">JURÍDICA</text:span><text:span text:style-name="T398"> </text:span><text:span text:style-name="T6">Y</text:span><text:span text:style-name="T387"> </text:span><text:span text:style-name="T6">CONTRATACIÓN</text:span></text:p>
          </table:table-cell>
          <table:covered-table-cell/>
          <table:covered-table-cell/>
          <table:covered-table-cell/>
        </table:table-row>
        <table:table-row>
          <table:table-cell table:style-name="Tabla14.A5" office:value-type="string">
            <text:p text:style-name="P157">Mobiliario</text:p>
          </table:table-cell>
          <table:table-cell table:style-name="Tabla14.A5" office:value-type="string">
            <text:p text:style-name="P158">1</text:p>
          </table:table-cell>
          <table:table-cell table:style-name="Tabla14.A5" office:value-type="string">
            <text:p text:style-name="P158">500,00 /puesto</text:p>
          </table:table-cell>
          <table:table-cell table:style-name="Tabla14.A5" office:value-type="string">
            <text:p text:style-name="P146">500,00 </text:p>
          </table:table-cell>
        </table:table-row>
      </table:table>
      <table:table table:name="Tabla15" table:style-name="Tabla15">
        <table:table-column table:style-name="Tabla15.A"/>
        <table:table-column table:style-name="Tabla15.B"/>
        <table:table-column table:style-name="Tabla15.C"/>
        <table:table-column table:style-name="Tabla15.D"/>
        <table:table-row>
          <table:table-cell table:style-name="Tabla15.A1" table:number-columns-spanned="4" office:value-type="string">
            <text:p text:style-name="P136"><text:span text:style-name="T6">ASESORÍA</text:span><text:span text:style-name="T387"> </text:span><text:span text:style-name="T6">JURÍDICA</text:span><text:span text:style-name="T398"> </text:span><text:span text:style-name="T6">TRIBUTARIA,</text:span><text:span text:style-name="T398"> </text:span><text:span text:style-name="T6">RECAUDATORIA</text:span><text:span text:style-name="T383"> </text:span><text:span text:style-name="T6">Y</text:span><text:span text:style-name="T398"> </text:span><text:span text:style-name="T6">CONCURSAL</text:span></text:p>
          </table:table-cell>
          <table:covered-table-cell/>
          <table:covered-table-cell/>
          <table:covered-table-cell/>
        </table:table-row>
        <table:table-row>
          <table:table-cell table:style-name="Tabla15.A2" table:number-columns-spanned="4" office:value-type="string">
            <text:p text:style-name="P142"><text:span text:style-name="T6">COSTES</text:span><text:span text:style-name="T387"> </text:span><text:span text:style-name="T6">VARIABLES</text:span><text:span text:style-name="T387"> </text:span><text:span text:style-name="T6">ANUALES</text:span></text:p>
          </table:table-cell>
          <table:covered-table-cell/>
          <table:covered-table-cell/>
          <table:covered-table-cell/>
        </table:table-row>
        <table:table-row>
          <table:table-cell table:style-name="Tabla15.A2" office:value-type="string">
            <text:p text:style-name="P151">CONCEPTO</text:p>
          </table:table-cell>
          <table:table-cell table:style-name="Tabla15.A2" office:value-type="string">
            <text:p text:style-name="P151">UNIDADES</text:p>
          </table:table-cell>
          <table:table-cell table:style-name="Tabla15.A2" office:value-type="string">
            <text:p text:style-name="P151">PRECIO</text:p>
          </table:table-cell>
          <table:table-cell table:style-name="Tabla15.A2" office:value-type="string">
            <text:p text:style-name="P142"><text:span text:style-name="T6">TOTAL</text:span><text:span text:style-name="T387"> </text:span><text:span text:style-name="T6">ANUAL</text:span></text:p>
          </table:table-cell>
        </table:table-row>
        <table:table-row>
          <table:table-cell table:style-name="Tabla15.A2" table:number-columns-spanned="4" office:value-type="string">
            <text:p text:style-name="P142"><text:span text:style-name="T6">COSTES</text:span><text:span text:style-name="T398"> </text:span><text:span text:style-name="T6">SERVICIOS</text:span><text:span text:style-name="T398"> </text:span><text:span text:style-name="T6">INDEPENDIENTES</text:span></text:p>
          </table:table-cell>
          <table:covered-table-cell/>
          <table:covered-table-cell/>
          <table:covered-table-cell/>
        </table:table-row>
        <table:table-row>
          <table:table-cell table:style-name="Tabla15.A5" office:value-type="string">
            <text:p text:style-name="P157">Procurador/a Concursal</text:p>
          </table:table-cell>
          <table:table-cell table:style-name="Tabla15.A5" office:value-type="string">
            <text:p text:style-name="P158">1</text:p>
          </table:table-cell>
          <table:table-cell table:style-name="Tabla15.A5" office:value-type="string">
            <text:p text:style-name="P158">5.000,00 </text:p>
          </table:table-cell>
          <table:table-cell table:style-name="Tabla15.A5" office:value-type="string">
            <text:p text:style-name="P146">5.000,00 </text:p>
          </table:table-cell>
        </table:table-row>
        <table:table-row>
          <table:table-cell table:style-name="Tabla15.A2" table:number-columns-spanned="4" office:value-type="string">
            <text:p text:style-name="P142"><text:span text:style-name="T6">DEPARTAMENTO</text:span><text:span text:style-name="T398"> </text:span><text:span text:style-name="T6">RRHH</text:span></text:p>
          </table:table-cell>
          <table:covered-table-cell/>
          <table:covered-table-cell/>
          <table:covered-table-cell/>
        </table:table-row>
        <table:table-row>
          <table:table-cell table:style-name="Tabla15.A5" office:value-type="string">
            <text:p text:style-name="P157">Gastos suministros personal (agua, papel higiénico, productos de limpieza y aseo, etc.)</text:p>
          </table:table-cell>
          <table:table-cell table:style-name="Tabla15.A5" office:value-type="string">
            <text:p text:style-name="P158">2</text:p>
          </table:table-cell>
          <table:table-cell table:style-name="Tabla15.A5" office:value-type="string">
            <text:p text:style-name="P158">200,00 /ud</text:p>
          </table:table-cell>
          <table:table-cell table:style-name="Tabla15.A5" office:value-type="string">
            <text:p text:style-name="P146">200,00 </text:p>
          </table:table-cell>
        </table:table-row>
        <table:table-row>
          <table:table-cell table:style-name="Tabla15.A5" office:value-type="string">
            <text:p text:style-name="P157">Formación Personal</text:p>
          </table:table-cell>
          <table:table-cell table:style-name="Tabla15.A5" office:value-type="string">
            <text:p text:style-name="P158">2</text:p>
          </table:table-cell>
          <table:table-cell table:style-name="Tabla15.A5" office:value-type="string">
            <text:p text:style-name="P158">500,00 /ud</text:p>
          </table:table-cell>
          <table:table-cell table:style-name="Tabla15.A5" office:value-type="string">
            <text:p text:style-name="P146">1.000,00 </text:p>
          </table:table-cell>
        </table:table-row>
        <table:table-row>
          <table:table-cell table:style-name="Tabla15.A5" office:value-type="string">
            <text:p text:style-name="P157">Seguros</text:p>
          </table:table-cell>
          <table:table-cell table:style-name="Tabla15.A5" office:value-type="string">
            <text:p text:style-name="P158">2</text:p>
          </table:table-cell>
          <table:table-cell table:style-name="Tabla15.A5" office:value-type="string">
            <text:p text:style-name="P158">100,00 </text:p>
          </table:table-cell>
          <table:table-cell table:style-name="Tabla15.A5" office:value-type="string">
            <text:p text:style-name="P146">200,00 </text:p>
          </table:table-cell>
        </table:table-row>
        <table:table-row>
          <table:table-cell table:style-name="Tabla15.A5" office:value-type="string">
            <text:p text:style-name="P157">Prevención de Riesgos Laborales</text:p>
          </table:table-cell>
          <table:table-cell table:style-name="Tabla15.A5" office:value-type="string">
            <text:p text:style-name="P158">2</text:p>
          </table:table-cell>
          <table:table-cell table:style-name="Tabla15.A5" office:value-type="string">
            <text:p text:style-name="P158">50,00 /ud</text:p>
          </table:table-cell>
          <table:table-cell table:style-name="Tabla15.A5" office:value-type="string">
            <text:p text:style-name="P146">10,00 </text:p>
          </table:table-cell>
        </table:table-row>
        <table:table-row>
          <table:table-cell table:style-name="Tabla15.A5" office:value-type="string">
            <text:p text:style-name="P157">Control de presencia personal</text:p>
          </table:table-cell>
          <table:table-cell table:style-name="Tabla15.A5" office:value-type="string">
            <text:p text:style-name="P158">2</text:p>
          </table:table-cell>
          <table:table-cell table:style-name="Tabla15.A5" office:value-type="string">
            <text:p text:style-name="P158">3,25 /ud/mes</text:p>
          </table:table-cell>
          <table:table-cell table:style-name="Tabla15.A5" office:value-type="string">
            <text:p text:style-name="P146">78,00 </text:p>
          </table:table-cell>
        </table:table-row>
        <table:table-row>
          <table:table-cell table:style-name="Tabla15.A5" office:value-type="string">
            <text:p text:style-name="P157">Asesoría Laboral</text:p>
          </table:table-cell>
          <table:table-cell table:style-name="Tabla15.A5" office:value-type="string">
            <text:p text:style-name="P158">2</text:p>
          </table:table-cell>
          <table:table-cell table:style-name="Tabla15.A5" office:value-type="string">
            <text:p text:style-name="P158">22,00/ud/mes</text:p>
          </table:table-cell>
          <table:table-cell table:style-name="Tabla15.A5" office:value-type="string">
            <text:p text:style-name="P146">528,00 </text:p>
          </table:table-cell>
        </table:table-row>
        <table:table-row>
          <table:table-cell table:style-name="Tabla15.A5" office:value-type="string">
            <text:p text:style-name="P157">Costes Ejercicio (Cuota Colegial)</text:p>
          </table:table-cell>
          <table:table-cell table:style-name="Tabla15.A5" office:value-type="string">
            <text:p text:style-name="P158">2</text:p>
          </table:table-cell>
          <table:table-cell table:style-name="Tabla15.A5" office:value-type="string">
            <text:p text:style-name="P158">327,12 /ud/año</text:p>
          </table:table-cell>
          <table:table-cell table:style-name="Tabla15.A5" office:value-type="string">
            <text:p text:style-name="P146">654,24 </text:p>
          </table:table-cell>
        </table:table-row>
        <table:table-row>
          <table:table-cell table:style-name="Tabla15.A2" table:number-columns-spanned="4" office:value-type="string">
            <text:p text:style-name="P142"><text:span text:style-name="T6">DEPARTAMENTO</text:span><text:span text:style-name="T387"> </text:span><text:span text:style-name="T6">DE</text:span><text:span text:style-name="T387"> </text:span><text:span text:style-name="T6">INFORMÁTICA</text:span><text:span text:style-name="T398"> </text:span><text:span text:style-name="T6">E</text:span><text:span text:style-name="T387"> </text:span><text:span text:style-name="T6">I+D</text:span></text:p>
          </table:table-cell>
          <table:covered-table-cell/>
          <table:covered-table-cell/>
          <table:covered-table-cell/>
        </table:table-row>
        <table:table-row>
          <table:table-cell table:style-name="Tabla15.A5" office:value-type="string">
            <text:p text:style-name="P157">Equipos informáticos (ordenadores, impresoras, hardware y software)</text:p>
          </table:table-cell>
          <table:table-cell table:style-name="Tabla15.A5" office:value-type="string">
            <text:p text:style-name="P158">1</text:p>
          </table:table-cell>
          <table:table-cell table:style-name="Tabla15.A5" office:value-type="string">
            <text:p text:style-name="P158">750,40 /puesto</text:p>
          </table:table-cell>
          <table:table-cell table:style-name="Tabla15.A5" office:value-type="string">
            <text:p text:style-name="P146">750,40 </text:p>
          </table:table-cell>
        </table:table-row>
        <table:table-row>
          <table:table-cell table:style-name="Tabla15.A2" table:number-columns-spanned="4" office:value-type="string">
            <text:p text:style-name="P142"><text:span text:style-name="T6">ADMINISTRACIÓN,</text:span><text:span text:style-name="T387"> </text:span><text:span text:style-name="T6">FINANZAS,</text:span><text:span text:style-name="T398"> </text:span><text:span text:style-name="T6">ASESORÍA</text:span><text:span text:style-name="T398"> </text:span><text:span text:style-name="T6">JURÍDICA</text:span><text:span text:style-name="T398"> </text:span><text:span text:style-name="T6">Y</text:span><text:span text:style-name="T387"> </text:span><text:span text:style-name="T6">CONTRATACIÓN</text:span></text:p>
          </table:table-cell>
          <table:covered-table-cell/>
          <table:covered-table-cell/>
          <table:covered-table-cell/>
        </table:table-row>
        <table:table-row>
          <table:table-cell table:style-name="Tabla15.A5" office:value-type="string">
            <text:p text:style-name="P157">Mobiliario</text:p>
          </table:table-cell>
          <table:table-cell table:style-name="Tabla15.A5" office:value-type="string">
            <text:p text:style-name="P158">1</text:p>
          </table:table-cell>
          <table:table-cell table:style-name="Tabla15.A5" office:value-type="string">
            <text:p text:style-name="P158">500,00 /puesto</text:p>
          </table:table-cell>
          <table:table-cell table:style-name="Tabla15.A5" office:value-type="string">
            <text:p text:style-name="P146">500,00 </text:p>
          </table:table-cell>
        </table:table-row>
      </table:table>
      <table:table table:name="Tabla16" table:style-name="Tabla16">
        <table:table-column table:style-name="Tabla16.A"/>
        <table:table-column table:style-name="Tabla16.B"/>
        <table:table-column table:style-name="Tabla16.C"/>
        <table:table-column table:style-name="Tabla16.D"/>
        <table:table-row>
          <table:table-cell table:style-name="Tabla16.A1" table:number-columns-spanned="4" office:value-type="string">
            <text:p text:style-name="P136"><text:span text:style-name="T6">LECTURA</text:span><text:span text:style-name="T383"> </text:span><text:span text:style-name="T6">DE</text:span><text:span text:style-name="T383"> </text:span><text:span text:style-name="T6">CONTADORES</text:span><text:span text:style-name="T387"> </text:span><text:span text:style-name="T6">Y</text:span><text:span text:style-name="T387"> </text:span><text:span text:style-name="T6">GUARDIA</text:span></text:p>
          </table:table-cell>
          <table:covered-table-cell/>
          <table:covered-table-cell/>
          <table:covered-table-cell/>
        </table:table-row>
        <table:table-row>
          <table:table-cell table:style-name="Tabla16.A2" table:number-columns-spanned="4" office:value-type="string">
            <text:p text:style-name="P142"><text:span text:style-name="T6">COSTES</text:span><text:span text:style-name="T387"> </text:span><text:span text:style-name="T6">VARIABLES</text:span><text:span text:style-name="T387"> </text:span><text:span text:style-name="T6">ANUALES</text:span></text:p>
          </table:table-cell>
          <table:covered-table-cell/>
          <table:covered-table-cell/>
          <table:covered-table-cell/>
        </table:table-row>
        <table:table-row>
          <table:table-cell table:style-name="Tabla16.A2" office:value-type="string">
            <text:p text:style-name="P151">CONCEPTO</text:p>
          </table:table-cell>
          <table:table-cell table:style-name="Tabla16.A2" office:value-type="string">
            <text:p text:style-name="P151">UNIDADES</text:p>
          </table:table-cell>
          <table:table-cell table:style-name="Tabla16.A2" office:value-type="string">
            <text:p text:style-name="P151">PRECIO</text:p>
          </table:table-cell>
          <table:table-cell table:style-name="Tabla16.A2" office:value-type="string">
            <text:p text:style-name="P142"><text:span text:style-name="T6">TOTAL</text:span><text:span text:style-name="T387"> </text:span><text:span text:style-name="T6">ANUAL</text:span></text:p>
          </table:table-cell>
        </table:table-row>
        <table:table-row>
          <table:table-cell table:style-name="Tabla16.A2" table:number-columns-spanned="4" office:value-type="string">
            <text:p text:style-name="P142"><text:span text:style-name="T6">SERVICIO</text:span><text:span text:style-name="T387"> </text:span><text:span text:style-name="T6">DE</text:span><text:span text:style-name="T387"> </text:span><text:span text:style-name="T6">CONTROL</text:span><text:span text:style-name="T387"> </text:span><text:span text:style-name="T6">DE</text:span><text:span text:style-name="T387"> </text:span><text:span text:style-name="T6">LECTURAS</text:span><text:span text:style-name="T398"> </text:span><text:span text:style-name="T6">DE</text:span><text:span text:style-name="T387"> </text:span><text:span text:style-name="T6">CONTADORES</text:span></text:p>
          </table:table-cell>
          <table:covered-table-cell/>
          <table:covered-table-cell/>
          <table:covered-table-cell/>
        </table:table-row>
        <table:table-row>
          <table:table-cell table:style-name="Tabla16.A5" office:value-type="string">
            <text:p text:style-name="P157">Reposición terminal de control (PDA)</text:p>
          </table:table-cell>
          <table:table-cell table:style-name="Tabla16.A5" office:value-type="string">
            <text:p text:style-name="P158">1</text:p>
          </table:table-cell>
          <table:table-cell table:style-name="Tabla16.A5" office:value-type="string">
            <text:p text:style-name="P158">250,00 /ud</text:p>
          </table:table-cell>
          <table:table-cell table:style-name="Tabla16.A5" office:value-type="string">
            <text:p text:style-name="P146">250,00 </text:p>
          </table:table-cell>
        </table:table-row>
        <text:soft-page-break/>
        <table:table-row>
          <table:table-cell table:style-name="Tabla16.A5" office:value-type="string">
            <text:p text:style-name="P157">Tarjeta SIM terminal de lectura</text:p>
          </table:table-cell>
          <table:table-cell table:style-name="Tabla16.A5" office:value-type="string">
            <text:p text:style-name="P158">1</text:p>
          </table:table-cell>
          <table:table-cell table:style-name="Tabla16.A5" office:value-type="string">
            <text:p text:style-name="P158">14,00 /ud/mes</text:p>
          </table:table-cell>
          <table:table-cell table:style-name="Tabla16.A5" office:value-type="string">
            <text:p text:style-name="P146">168,00 </text:p>
          </table:table-cell>
        </table:table-row>
        <table:table-row>
          <table:table-cell table:style-name="Tabla16.A5" office:value-type="string">
            <text:p text:style-name="P157">Renting vehículos</text:p>
          </table:table-cell>
          <table:table-cell table:style-name="Tabla16.A5" office:value-type="string">
            <text:p text:style-name="P158">1</text:p>
          </table:table-cell>
          <table:table-cell table:style-name="Tabla16.A5" office:value-type="string">
            <text:p text:style-name="P158">550,00 /mes</text:p>
          </table:table-cell>
          <table:table-cell table:style-name="Tabla16.A5" office:value-type="string">
            <text:p text:style-name="P146">6.600,00 </text:p>
          </table:table-cell>
        </table:table-row>
        <table:table-row>
          <table:table-cell table:style-name="Tabla16.A5" office:value-type="string">
            <text:p text:style-name="P157">Combustible vehículo</text:p>
          </table:table-cell>
          <table:table-cell table:style-name="Tabla16.A5" office:value-type="string">
            <text:p text:style-name="P158">1</text:p>
          </table:table-cell>
          <table:table-cell table:style-name="Tabla16.A5" office:value-type="string">
            <text:p text:style-name="P158">200,00/mes</text:p>
          </table:table-cell>
          <table:table-cell table:style-name="Tabla16.A5" office:value-type="string">
            <text:p text:style-name="P146">2.400,00 </text:p>
          </table:table-cell>
        </table:table-row>
        <table:table-row>
          <table:table-cell table:style-name="Tabla16.A2" table:number-columns-spanned="4" office:value-type="string">
            <text:p text:style-name="P142"><text:span text:style-name="T6">SERVICIO</text:span><text:span text:style-name="T383"> </text:span><text:span text:style-name="T6">DE</text:span><text:span text:style-name="T383"> </text:span><text:span text:style-name="T6">RETÉN</text:span><text:span text:style-name="T387"> </text:span><text:span text:style-name="T6">DE</text:span><text:span text:style-name="T383"> </text:span><text:span text:style-name="T6">AVERÍAS MUNICIPALES</text:span><text:span text:style-name="T387"> </text:span><text:span text:style-name="T6">EN</text:span><text:span text:style-name="T387"> </text:span><text:span text:style-name="T6">REDES</text:span></text:p>
          </table:table-cell>
          <table:covered-table-cell/>
          <table:covered-table-cell/>
          <table:covered-table-cell/>
        </table:table-row>
        <table:table-row>
          <table:table-cell table:style-name="Tabla16.A5" office:value-type="string">
            <text:p text:style-name="P157">Reposición terminal de teléfono móvil</text:p>
          </table:table-cell>
          <table:table-cell table:style-name="Tabla16.A5" office:value-type="string">
            <text:p text:style-name="P158">1</text:p>
          </table:table-cell>
          <table:table-cell table:style-name="Tabla16.A5" office:value-type="string">
            <text:p text:style-name="P158">250,00 /ud</text:p>
          </table:table-cell>
          <table:table-cell table:style-name="Tabla16.A5" office:value-type="string">
            <text:p text:style-name="P146">250,00 </text:p>
          </table:table-cell>
        </table:table-row>
        <table:table-row>
          <table:table-cell table:style-name="Tabla16.A5" office:value-type="string">
            <text:p text:style-name="P157">Tarjeta SIM terminales</text:p>
          </table:table-cell>
          <table:table-cell table:style-name="Tabla16.A5" office:value-type="string">
            <text:p text:style-name="P158">1</text:p>
          </table:table-cell>
          <table:table-cell table:style-name="Tabla16.A5" office:value-type="string">
            <text:p text:style-name="P158">14,00 /ud/mes</text:p>
          </table:table-cell>
          <table:table-cell table:style-name="Tabla16.A5" office:value-type="string">
            <text:p text:style-name="P146">168,00 </text:p>
          </table:table-cell>
        </table:table-row>
        <table:table-row>
          <table:table-cell table:style-name="Tabla16.A5" office:value-type="string">
            <text:p text:style-name="P157">Herramientas</text:p>
          </table:table-cell>
          <table:table-cell table:style-name="Tabla16.A5" office:value-type="string">
            <text:p text:style-name="P158">1</text:p>
          </table:table-cell>
          <table:table-cell table:style-name="Tabla16.A5" office:value-type="string">
            <text:p text:style-name="P158">250,00 /ud</text:p>
          </table:table-cell>
          <table:table-cell table:style-name="Tabla16.A5" office:value-type="string">
            <text:p text:style-name="P146">250,00 </text:p>
          </table:table-cell>
        </table:table-row>
        <table:table-row>
          <table:table-cell table:style-name="Tabla16.A2" table:number-columns-spanned="4" office:value-type="string">
            <text:p text:style-name="P142"><text:span text:style-name="T6">DEPARTAMENTO</text:span><text:span text:style-name="T387"> </text:span><text:span text:style-name="T6">DE</text:span><text:span text:style-name="T387"> </text:span><text:span text:style-name="T6">INFORMÁTICA</text:span><text:span text:style-name="T398"> </text:span><text:span text:style-name="T6">E</text:span><text:span text:style-name="T387"> </text:span><text:span text:style-name="T6">I+D</text:span></text:p>
          </table:table-cell>
          <table:covered-table-cell/>
          <table:covered-table-cell/>
          <table:covered-table-cell/>
        </table:table-row>
        <table:table-row>
          <table:table-cell table:style-name="Tabla16.A5" office:value-type="string">
            <text:p text:style-name="P157">Programa informático lecturas</text:p>
          </table:table-cell>
          <table:table-cell table:style-name="Tabla16.A5" office:value-type="string">
            <text:p text:style-name="P158">1</text:p>
          </table:table-cell>
          <table:table-cell table:style-name="Tabla16.A5" office:value-type="string">
            <text:p text:style-name="P158">2.000,00 </text:p>
          </table:table-cell>
          <table:table-cell table:style-name="Tabla16.A5" office:value-type="string">
            <text:p text:style-name="P146">2.000,00 </text:p>
          </table:table-cell>
        </table:table-row>
        <table:table-row>
          <table:table-cell table:style-name="Tabla16.A2" table:number-columns-spanned="4" office:value-type="string">
            <text:p text:style-name="P142"><text:span text:style-name="T6">ADMINISTRACIÓN,</text:span><text:span text:style-name="T387"> </text:span><text:span text:style-name="T6">FINANZAS,</text:span><text:span text:style-name="T398"> </text:span><text:span text:style-name="T6">ASESORÍA</text:span><text:span text:style-name="T398"> </text:span><text:span text:style-name="T6">JURÍDICA</text:span><text:span text:style-name="T398"> </text:span><text:span text:style-name="T6">Y</text:span><text:span text:style-name="T387"> </text:span><text:span text:style-name="T6">CONTRATACIÓN</text:span></text:p>
          </table:table-cell>
          <table:covered-table-cell/>
          <table:covered-table-cell/>
          <table:covered-table-cell/>
        </table:table-row>
        <table:table-row>
          <table:table-cell table:style-name="Tabla16.A5" office:value-type="string">
            <text:p text:style-name="P157">Asesoría Fiscal y Auditoría Contable</text:p>
          </table:table-cell>
          <table:table-cell table:style-name="Tabla16.A5" office:value-type="string">
            <text:p text:style-name="P158">1</text:p>
          </table:table-cell>
          <table:table-cell table:style-name="Tabla16.A5" office:value-type="string">
            <text:p text:style-name="P158">200,00 /año</text:p>
          </table:table-cell>
          <table:table-cell table:style-name="Tabla16.A5" office:value-type="string">
            <text:p text:style-name="P146">200,00 </text:p>
          </table:table-cell>
        </table:table-row>
        <table:table-row>
          <table:table-cell table:style-name="Tabla16.A5" office:value-type="string">
            <text:p text:style-name="P157">Protección de Datos</text:p>
          </table:table-cell>
          <table:table-cell table:style-name="Tabla16.A5" office:value-type="string">
            <text:p text:style-name="P158">1</text:p>
          </table:table-cell>
          <table:table-cell table:style-name="Tabla16.A5" office:value-type="string">
            <text:p text:style-name="P158">100,00 /año</text:p>
          </table:table-cell>
          <table:table-cell table:style-name="Tabla16.A5" office:value-type="string">
            <text:p text:style-name="P146">100,00 </text:p>
          </table:table-cell>
        </table:table-row>
        <table:table-row>
          <table:table-cell table:style-name="Tabla16.A2" table:number-columns-spanned="4" office:value-type="string">
            <text:p text:style-name="P142"><text:span text:style-name="T6">DEPARTAMENTO</text:span><text:span text:style-name="T387"> </text:span><text:span text:style-name="T6">MARCA</text:span><text:span text:style-name="T398"> </text:span><text:span text:style-name="T6">Y</text:span><text:span text:style-name="T387"> </text:span><text:span text:style-name="T6">COMUNICACIÓN</text:span></text:p>
          </table:table-cell>
          <table:covered-table-cell/>
          <table:covered-table-cell/>
          <table:covered-table-cell/>
        </table:table-row>
        <table:table-row>
          <table:table-cell table:style-name="Tabla16.A5" office:value-type="string">
            <text:p text:style-name="P157">Cartelería Publicitaria Lecturas</text:p>
          </table:table-cell>
          <table:table-cell table:style-name="Tabla16.A5" office:value-type="string">
            <text:p text:style-name="P158">1</text:p>
          </table:table-cell>
          <table:table-cell table:style-name="Tabla16.A5" office:value-type="string">
            <text:p text:style-name="P158">100,00 </text:p>
          </table:table-cell>
          <table:table-cell table:style-name="Tabla16.A5" office:value-type="string">
            <text:p text:style-name="P146">100,00 </text:p>
          </table:table-cell>
        </table:table-row>
        <table:table-row>
          <table:table-cell table:style-name="Tabla16.A2" table:number-columns-spanned="4" office:value-type="string">
            <text:p text:style-name="P142"><text:span text:style-name="T6">DEPARTAMENTO</text:span><text:span text:style-name="T398"> </text:span><text:span text:style-name="T6">RRHH</text:span></text:p>
          </table:table-cell>
          <table:covered-table-cell/>
          <table:covered-table-cell/>
          <table:covered-table-cell/>
        </table:table-row>
        <table:table-row>
          <table:table-cell table:style-name="Tabla16.A5" office:value-type="string">
            <text:p text:style-name="P152">Gastos suministros personal (agua, papel higiénico, productos de limpieza y aseo, etc.)</text:p>
          </table:table-cell>
          <table:table-cell table:style-name="Tabla16.A5" office:value-type="string">
            <text:p text:style-name="P158">4</text:p>
          </table:table-cell>
          <table:table-cell table:style-name="Tabla16.A5" office:value-type="string">
            <text:p text:style-name="P158">50,00 /ud</text:p>
          </table:table-cell>
          <table:table-cell table:style-name="Tabla16.A5" office:value-type="string">
            <text:p text:style-name="P146">200,00 </text:p>
          </table:table-cell>
        </table:table-row>
        <table:table-row>
          <table:table-cell table:style-name="Tabla16.A5" office:value-type="string">
            <text:p text:style-name="P157">Formación Personal</text:p>
          </table:table-cell>
          <table:table-cell table:style-name="Tabla16.A5" office:value-type="string">
            <text:p text:style-name="P158">4</text:p>
          </table:table-cell>
          <table:table-cell table:style-name="Tabla16.A5" office:value-type="string">
            <text:p text:style-name="P158">290,00 /ud</text:p>
          </table:table-cell>
          <table:table-cell table:style-name="Tabla16.A5" office:value-type="string">
            <text:p text:style-name="P146">1.160,00 </text:p>
          </table:table-cell>
        </table:table-row>
        <table:table-row>
          <table:table-cell table:style-name="Tabla16.A5" office:value-type="string">
            <text:p text:style-name="P157">Seguros (personal)</text:p>
          </table:table-cell>
          <table:table-cell table:style-name="Tabla16.A5" office:value-type="string">
            <text:p text:style-name="P158">4</text:p>
          </table:table-cell>
          <table:table-cell table:style-name="Tabla16.A5" office:value-type="string">
            <text:p text:style-name="P158">100,00 </text:p>
          </table:table-cell>
          <table:table-cell table:style-name="Tabla16.A5" office:value-type="string">
            <text:p text:style-name="P146">400,00 </text:p>
          </table:table-cell>
        </table:table-row>
        <table:table-row>
          <table:table-cell table:style-name="Tabla16.A5" office:value-type="string">
            <text:p text:style-name="P157">Prevención de Riesgos Laborales</text:p>
          </table:table-cell>
          <table:table-cell table:style-name="Tabla16.A5" office:value-type="string">
            <text:p text:style-name="P158">4</text:p>
          </table:table-cell>
          <table:table-cell table:style-name="Tabla16.A5" office:value-type="string">
            <text:p text:style-name="P158">100,00 /ud</text:p>
          </table:table-cell>
          <table:table-cell table:style-name="Tabla16.A5" office:value-type="string">
            <text:p text:style-name="P146">400,00 </text:p>
          </table:table-cell>
        </table:table-row>
        <table:table-row>
          <table:table-cell table:style-name="Tabla16.A5" office:value-type="string">
            <text:p text:style-name="P157">Control de presencia personal</text:p>
          </table:table-cell>
          <table:table-cell table:style-name="Tabla16.A5" office:value-type="string">
            <text:p text:style-name="P158">4</text:p>
          </table:table-cell>
          <table:table-cell table:style-name="Tabla16.A5" office:value-type="string">
            <text:p text:style-name="P158">3,25 /ud/mes</text:p>
          </table:table-cell>
          <table:table-cell table:style-name="Tabla16.A5" office:value-type="string">
            <text:p text:style-name="P146">156,00 </text:p>
          </table:table-cell>
        </table:table-row>
        <table:table-row>
          <table:table-cell table:style-name="Tabla16.A5" office:value-type="string">
            <text:p text:style-name="P157">Asesoría Laboral</text:p>
          </table:table-cell>
          <table:table-cell table:style-name="Tabla16.A5" office:value-type="string">
            <text:p text:style-name="P158">4</text:p>
          </table:table-cell>
          <table:table-cell table:style-name="Tabla16.A5" office:value-type="string">
            <text:p text:style-name="P158">22,00/ud/mes</text:p>
          </table:table-cell>
          <table:table-cell table:style-name="Tabla16.A5" office:value-type="string">
            <text:p text:style-name="P146">1.056,00 </text:p>
          </table:table-cell>
        </table:table-row>
        <table:table-row>
          <table:table-cell table:style-name="Tabla16.A5" office:value-type="string">
            <text:p text:style-name="P157">Plan de Igualdad</text:p>
          </table:table-cell>
          <table:table-cell table:style-name="Tabla16.A5" office:value-type="string">
            <text:p text:style-name="P158">1</text:p>
          </table:table-cell>
          <table:table-cell table:style-name="Tabla16.A5" office:value-type="string">
            <text:p text:style-name="P158">250,00 /año</text:p>
          </table:table-cell>
          <table:table-cell table:style-name="Tabla16.A5" office:value-type="string">
            <text:p text:style-name="P146">250,00 </text:p>
          </table:table-cell>
        </table:table-row>
        <table:table-row>
          <table:table-cell table:style-name="Tabla16.A5" office:value-type="string">
            <text:p text:style-name="P157">Gastos Procedimientos Selección</text:p>
          </table:table-cell>
          <table:table-cell table:style-name="Tabla16.A5" office:value-type="string">
            <text:p text:style-name="P158">1</text:p>
          </table:table-cell>
          <table:table-cell table:style-name="Tabla16.A5" office:value-type="string">
            <text:p text:style-name="P158">200,00 </text:p>
          </table:table-cell>
          <table:table-cell table:style-name="Tabla16.A5" office:value-type="string">
            <text:p text:style-name="P146">200,00 </text:p>
          </table:table-cell>
        </table:table-row>
      </table:table>
      <table:table table:name="Tabla17" table:style-name="Tabla17">
        <table:table-column table:style-name="Tabla17.A"/>
        <table:table-column table:style-name="Tabla17.B"/>
        <table:table-column table:style-name="Tabla17.C"/>
        <table:table-column table:style-name="Tabla17.D"/>
        <table:table-row>
          <table:table-cell table:style-name="Tabla17.A1" table:number-columns-spanned="4" office:value-type="string">
            <text:p text:style-name="P136"><text:span text:style-name="T6">SERVICIO</text:span><text:span text:style-name="T387"> </text:span><text:span text:style-name="T6">DE</text:span><text:span text:style-name="T387"> </text:span><text:span text:style-name="T6">ESTACIONAMIENTO</text:span><text:span text:style-name="T398"> </text:span><text:span text:style-name="T6">REGULADO</text:span><text:span text:style-name="T383"> </text:span><text:span text:style-name="T6">(ZONA</text:span><text:span text:style-name="T387"> </text:span><text:span text:style-name="T6">AZUL)</text:span></text:p>
          </table:table-cell>
          <table:covered-table-cell/>
          <table:covered-table-cell/>
          <table:covered-table-cell/>
        </table:table-row>
        <table:table-row>
          <table:table-cell table:style-name="Tabla17.A2" table:number-columns-spanned="4" office:value-type="string">
            <text:p text:style-name="P142"><text:span text:style-name="T6">COSTES</text:span><text:span text:style-name="T387"> </text:span><text:span text:style-name="T6">VARIABLES</text:span><text:span text:style-name="T387"> </text:span><text:span text:style-name="T6">ANUALES</text:span></text:p>
          </table:table-cell>
          <table:covered-table-cell/>
          <table:covered-table-cell/>
          <table:covered-table-cell/>
        </table:table-row>
        <table:table-row>
          <table:table-cell table:style-name="Tabla17.A2" office:value-type="string">
            <text:p text:style-name="P151">CONCEPTO</text:p>
          </table:table-cell>
          <table:table-cell table:style-name="Tabla17.A2" office:value-type="string">
            <text:p text:style-name="P151">UNIDADES</text:p>
          </table:table-cell>
          <table:table-cell table:style-name="Tabla17.A2" office:value-type="string">
            <text:p text:style-name="P151">PRECIO</text:p>
          </table:table-cell>
          <table:table-cell table:style-name="Tabla17.A2" office:value-type="string">
            <text:p text:style-name="P142"><text:span text:style-name="T6">TOTAL</text:span><text:span text:style-name="T387"> </text:span><text:span text:style-name="T6">ANUAL</text:span><text:soft-page-break/></text:p>
          </table:table-cell>
        </table:table-row>
        <table:table-row>
          <table:table-cell table:style-name="Tabla17.A2" table:number-columns-spanned="4" office:value-type="string">
            <text:p text:style-name="P142"><text:span text:style-name="T6">SERVICIO</text:span><text:span text:style-name="T398"> </text:span><text:span text:style-name="T6">DE</text:span><text:span text:style-name="T387"> </text:span><text:span text:style-name="T6">CONTROL</text:span><text:span text:style-name="T387"> </text:span><text:span text:style-name="T6">DE</text:span><text:span text:style-name="T383"> </text:span><text:span text:style-name="T6">ESTACIONAMIENTO</text:span></text:p>
          </table:table-cell>
          <table:covered-table-cell/>
          <table:covered-table-cell/>
          <table:covered-table-cell/>
        </table:table-row>
        <table:table-row>
          <table:table-cell table:style-name="Tabla17.A5" office:value-type="string">
            <text:p text:style-name="P157">Reposición terminal de control (PDA)</text:p>
          </table:table-cell>
          <table:table-cell table:style-name="Tabla17.A5" office:value-type="string">
            <text:p text:style-name="P158">2</text:p>
          </table:table-cell>
          <table:table-cell table:style-name="Tabla17.A5" office:value-type="string">
            <text:p text:style-name="P158">250,00 /ud</text:p>
          </table:table-cell>
          <table:table-cell table:style-name="Tabla17.A5" office:value-type="string">
            <text:p text:style-name="P146">500,00 </text:p>
          </table:table-cell>
        </table:table-row>
        <table:table-row>
          <table:table-cell table:style-name="Tabla17.A5" office:value-type="string">
            <text:p text:style-name="P157">Reposición terminal de control (Impresora)</text:p>
          </table:table-cell>
          <table:table-cell table:style-name="Tabla17.A5" office:value-type="string">
            <text:p text:style-name="P158">2</text:p>
          </table:table-cell>
          <table:table-cell table:style-name="Tabla17.A5" office:value-type="string">
            <text:p text:style-name="P158">300,00 /ud</text:p>
          </table:table-cell>
          <table:table-cell table:style-name="Tabla17.A5" office:value-type="string">
            <text:p text:style-name="P146">600,00 </text:p>
          </table:table-cell>
        </table:table-row>
        <table:table-row>
          <table:table-cell table:style-name="Tabla17.A5" office:value-type="string">
            <text:p text:style-name="P157">Parquímetros de reposición Modelo Strada Rapid Touch</text:p>
          </table:table-cell>
          <table:table-cell table:style-name="Tabla17.A5" office:value-type="string">
            <text:p text:style-name="P158">2</text:p>
          </table:table-cell>
          <table:table-cell table:style-name="Tabla17.A5" office:value-type="string">
            <text:p text:style-name="P158">1.900 /ud</text:p>
          </table:table-cell>
          <table:table-cell table:style-name="Tabla17.A5" office:value-type="string">
            <text:p text:style-name="P146">3.800,00 </text:p>
          </table:table-cell>
        </table:table-row>
        <table:table-row>
          <table:table-cell table:style-name="Tabla17.A5" office:value-type="string">
            <text:p text:style-name="P157">Antena de Reposición A1000</text:p>
          </table:table-cell>
          <table:table-cell table:style-name="Tabla17.A5" office:value-type="string">
            <text:p text:style-name="P158">2</text:p>
          </table:table-cell>
          <table:table-cell table:style-name="Tabla17.A5" office:value-type="string">
            <text:p text:style-name="P158">1.200 /ud</text:p>
          </table:table-cell>
          <table:table-cell table:style-name="Tabla17.A5" office:value-type="string">
            <text:p text:style-name="P146">2.400,00 </text:p>
          </table:table-cell>
        </table:table-row>
        <table:table-row>
          <table:table-cell table:style-name="Tabla17.A5" office:value-type="string">
            <text:p text:style-name="P157">Repuestos parquímetros</text:p>
          </table:table-cell>
          <table:table-cell table:style-name="Tabla17.A5" office:value-type="string">
            <text:p text:style-name="P158">26</text:p>
          </table:table-cell>
          <table:table-cell table:style-name="Tabla17.A5" office:value-type="string">
            <text:p text:style-name="P158">200 /ud</text:p>
          </table:table-cell>
          <table:table-cell table:style-name="Tabla17.A5" office:value-type="string">
            <text:p text:style-name="P146">5.200,00 </text:p>
          </table:table-cell>
        </table:table-row>
        <table:table-row>
          <table:table-cell table:style-name="Tabla17.A5" office:value-type="string">
            <text:p text:style-name="P157">Baterías</text:p>
          </table:table-cell>
          <table:table-cell table:style-name="Tabla17.A5" office:value-type="string">
            <text:p text:style-name="P158">26</text:p>
          </table:table-cell>
          <table:table-cell table:style-name="Tabla17.A5" office:value-type="string">
            <text:p text:style-name="P158">500,00 </text:p>
          </table:table-cell>
          <table:table-cell table:style-name="Tabla17.A5" office:value-type="string">
            <text:p text:style-name="P146">500,00 </text:p>
          </table:table-cell>
        </table:table-row>
        <table:table-row>
          <table:table-cell table:style-name="Tabla17.A5" office:value-type="string">
            <text:p text:style-name="P157">Consumibles bobinas papel</text:p>
          </table:table-cell>
          <table:table-cell table:style-name="Tabla17.A5" office:value-type="string">
            <text:p text:style-name="P158">26</text:p>
          </table:table-cell>
          <table:table-cell table:style-name="Tabla17.A5" office:value-type="string">
            <text:p text:style-name="P158">3.500,00 </text:p>
          </table:table-cell>
          <table:table-cell table:style-name="Tabla17.A5" office:value-type="string">
            <text:p text:style-name="P146">3.500,00 </text:p>
          </table:table-cell>
        </table:table-row>
        <table:table-row>
          <table:table-cell table:style-name="Tabla17.A5" office:value-type="string">
            <text:p text:style-name="P157">Señalización y adecuación</text:p>
          </table:table-cell>
          <table:table-cell table:style-name="Tabla17.A5" office:value-type="string">
            <text:p text:style-name="P158">1</text:p>
          </table:table-cell>
          <table:table-cell table:style-name="Tabla17.A5" office:value-type="string">
            <text:p text:style-name="P158">800,00 </text:p>
          </table:table-cell>
          <table:table-cell table:style-name="Tabla17.A5" office:value-type="string">
            <text:p text:style-name="P146">800,00 </text:p>
          </table:table-cell>
        </table:table-row>
        <table:table-row>
          <table:table-cell table:style-name="Tabla17.A5" office:value-type="string">
            <text:p text:style-name="P157">Renting de vehículos</text:p>
          </table:table-cell>
          <table:table-cell table:style-name="Tabla17.A5" office:value-type="string">
            <text:p text:style-name="P158">2</text:p>
          </table:table-cell>
          <table:table-cell table:style-name="Tabla17.A5" office:value-type="string">
            <text:p text:style-name="P158">500 /mes</text:p>
          </table:table-cell>
          <table:table-cell table:style-name="Tabla17.A5" office:value-type="string">
            <text:p text:style-name="P146">12.000,00 </text:p>
          </table:table-cell>
        </table:table-row>
        <table:table-row>
          <table:table-cell table:style-name="Tabla17.A5" office:value-type="string">
            <text:p text:style-name="P157">Combustible vehículo</text:p>
          </table:table-cell>
          <table:table-cell table:style-name="Tabla17.A5" office:value-type="string">
            <text:p text:style-name="P158">2</text:p>
          </table:table-cell>
          <table:table-cell table:style-name="Tabla17.A5" office:value-type="string">
            <text:p text:style-name="P158">200,00 </text:p>
          </table:table-cell>
          <table:table-cell table:style-name="Tabla17.A5" office:value-type="string">
            <text:p text:style-name="P146">4.800,00 </text:p>
          </table:table-cell>
        </table:table-row>
        <table:table-row>
          <table:table-cell table:style-name="Tabla17.A5" office:value-type="string">
            <text:p text:style-name="P157">Renting de moto</text:p>
          </table:table-cell>
          <table:table-cell table:style-name="Tabla17.A5" office:value-type="string">
            <text:p text:style-name="P158">1</text:p>
          </table:table-cell>
          <table:table-cell table:style-name="Tabla17.A5" office:value-type="string">
            <text:p text:style-name="P158">150 /mes</text:p>
          </table:table-cell>
          <table:table-cell table:style-name="Tabla17.A5" office:value-type="string">
            <text:p text:style-name="P146">1.800,00 </text:p>
          </table:table-cell>
        </table:table-row>
        <table:table-row>
          <table:table-cell table:style-name="Tabla17.A5" office:value-type="string">
            <text:p text:style-name="P157">Combustible moto</text:p>
          </table:table-cell>
          <table:table-cell table:style-name="Tabla17.A5" office:value-type="string">
            <text:p text:style-name="P158">2</text:p>
          </table:table-cell>
          <table:table-cell table:style-name="Tabla17.A5" office:value-type="string">
            <text:p text:style-name="P158">100,00 </text:p>
          </table:table-cell>
          <table:table-cell table:style-name="Tabla17.A5" office:value-type="string">
            <text:p text:style-name="P146">1.200,00 </text:p>
          </table:table-cell>
        </table:table-row>
        <table:table-row>
          <table:table-cell table:style-name="Tabla17.A5" office:value-type="string">
            <text:p text:style-name="P157">Tarjeta SIM Parquímetros y PDA</text:p>
          </table:table-cell>
          <table:table-cell table:style-name="Tabla17.A5" office:value-type="string">
            <text:p text:style-name="P158">30</text:p>
          </table:table-cell>
          <table:table-cell table:style-name="Tabla17.A5" office:value-type="string">
            <text:p text:style-name="P158">480,00 </text:p>
          </table:table-cell>
          <table:table-cell table:style-name="Tabla17.A5" office:value-type="string">
            <text:p text:style-name="P146">5.760,00 </text:p>
          </table:table-cell>
        </table:table-row>
        <table:table-row>
          <table:table-cell table:style-name="Tabla17.A2" table:number-columns-spanned="4" office:value-type="string">
            <text:p text:style-name="P142"><text:span text:style-name="T6">COSTES</text:span><text:span text:style-name="T398"> </text:span><text:span text:style-name="T6">SERVICIOS</text:span><text:span text:style-name="T398"> </text:span><text:span text:style-name="T6">INDEPENDIENTES</text:span></text:p>
          </table:table-cell>
          <table:covered-table-cell/>
          <table:covered-table-cell/>
          <table:covered-table-cell/>
        </table:table-row>
        <table:table-row>
          <table:table-cell table:style-name="Tabla17.A5" office:value-type="string">
            <text:p text:style-name="P157">Contrato PARQUEON Conectividad Flowbird</text:p>
          </table:table-cell>
          <table:table-cell table:style-name="Tabla17.A5" office:value-type="string">
            <text:p text:style-name="P158">26</text:p>
          </table:table-cell>
          <table:table-cell table:style-name="Tabla17.A5" office:value-type="string">
            <text:p text:style-name="P158">584,22 </text:p>
          </table:table-cell>
          <table:table-cell table:style-name="Tabla17.A5" office:value-type="string">
            <text:p text:style-name="P146">7.010,64 </text:p>
          </table:table-cell>
        </table:table-row>
        <table:table-row>
          <table:table-cell table:style-name="Tabla17.A5" office:value-type="string">
            <text:p text:style-name="P157">Contrato operaciones LPA PARK</text:p>
          </table:table-cell>
          <table:table-cell table:style-name="Tabla17.A5" office:value-type="string">
            <text:p text:style-name="P158">1</text:p>
          </table:table-cell>
          <table:table-cell table:style-name="Tabla17.A5" office:value-type="string">
            <text:p text:style-name="P158">214,00 </text:p>
          </table:table-cell>
          <table:table-cell table:style-name="Tabla17.A5" office:value-type="string">
            <text:p text:style-name="P146">2.619,36 </text:p>
          </table:table-cell>
        </table:table-row>
        <table:table-row>
          <table:table-cell table:style-name="Tabla17.A5" office:value-type="string">
            <text:p text:style-name="P157">i-Parque actualizaciones 2024</text:p>
          </table:table-cell>
          <table:table-cell table:style-name="Tabla17.A5" office:value-type="string">
            <text:p text:style-name="P158">1</text:p>
          </table:table-cell>
          <table:table-cell table:style-name="Tabla17.A5" office:value-type="string">
            <text:p text:style-name="P7"/>
          </table:table-cell>
          <table:table-cell table:style-name="Tabla17.A5" office:value-type="string">
            <text:p text:style-name="P146">2.000,00 </text:p>
          </table:table-cell>
        </table:table-row>
        <table:table-row>
          <table:table-cell table:style-name="Tabla17.A2" table:number-columns-spanned="4" office:value-type="string">
            <text:p text:style-name="P142"><text:span text:style-name="T6">DEPARTAMENTO</text:span><text:span text:style-name="T387"> </text:span><text:span text:style-name="T6">DE</text:span><text:span text:style-name="T387"> </text:span><text:span text:style-name="T6">INFORMÁTICA</text:span><text:span text:style-name="T398"> </text:span><text:span text:style-name="T6">E</text:span><text:span text:style-name="T387"> </text:span><text:span text:style-name="T6">I+D</text:span></text:p>
          </table:table-cell>
          <table:covered-table-cell/>
          <table:covered-table-cell/>
          <table:covered-table-cell/>
        </table:table-row>
        <table:table-row>
          <table:table-cell table:style-name="Tabla17.A5" office:value-type="string">
            <text:p text:style-name="P157">Equipos informáticos (ordenadores, impresoras, hardware y software)</text:p>
          </table:table-cell>
          <table:table-cell table:style-name="Tabla17.A5" office:value-type="string">
            <text:p text:style-name="P158">1</text:p>
          </table:table-cell>
          <table:table-cell table:style-name="Tabla17.A5" office:value-type="string">
            <text:p text:style-name="P158">750,40 /puesto</text:p>
          </table:table-cell>
          <table:table-cell table:style-name="Tabla17.A5" office:value-type="string">
            <text:p text:style-name="P146">750,40 </text:p>
          </table:table-cell>
        </table:table-row>
        <table:table-row>
          <table:table-cell table:style-name="Tabla17.A5" office:value-type="string">
            <text:p text:style-name="P157">Desarrollo Informático</text:p>
          </table:table-cell>
          <table:table-cell table:style-name="Tabla17.A5" office:value-type="string">
            <text:p text:style-name="P158">1</text:p>
          </table:table-cell>
          <table:table-cell table:style-name="Tabla17.A5" office:value-type="string">
            <text:p text:style-name="P158">2.000,00 </text:p>
          </table:table-cell>
          <table:table-cell table:style-name="Tabla17.A5" office:value-type="string">
            <text:p text:style-name="P146">2.000,00 </text:p>
          </table:table-cell>
        </table:table-row>
        <table:table-row>
          <table:table-cell table:style-name="Tabla17.A2" table:number-columns-spanned="4" office:value-type="string">
            <text:p text:style-name="P142"><text:span text:style-name="T6">DEPARTAMENTO</text:span><text:span text:style-name="T398"> </text:span><text:span text:style-name="T6">GITSM</text:span></text:p>
          </table:table-cell>
          <table:covered-table-cell/>
          <table:covered-table-cell/>
          <table:covered-table-cell/>
        </table:table-row>
        <text:soft-page-break/>
        <table:table-row>
          <table:table-cell table:style-name="Tabla17.A5" office:value-type="string">
            <text:p text:style-name="P157">Mantenimiento preventivo e instalaciones</text:p>
          </table:table-cell>
          <table:table-cell table:style-name="Tabla17.A5" office:value-type="string">
            <text:p text:style-name="P158">1</text:p>
          </table:table-cell>
          <table:table-cell table:style-name="Tabla17.A5" office:value-type="string">
            <text:p text:style-name="P158">1.500,00 </text:p>
          </table:table-cell>
          <table:table-cell table:style-name="Tabla17.A5" office:value-type="string">
            <text:p text:style-name="P146">1.500,00 </text:p>
          </table:table-cell>
        </table:table-row>
        <table:table-row>
          <table:table-cell table:style-name="Tabla17.A5" office:value-type="string">
            <text:p text:style-name="P157">Pintura calzada</text:p>
          </table:table-cell>
          <table:table-cell table:style-name="Tabla17.A5" office:value-type="string">
            <text:p text:style-name="P158">1</text:p>
          </table:table-cell>
          <table:table-cell table:style-name="Tabla17.A5" office:value-type="string">
            <text:p text:style-name="P158">1.000 </text:p>
          </table:table-cell>
          <table:table-cell table:style-name="Tabla17.A5" office:value-type="string">
            <text:p text:style-name="P146">1.000,00 </text:p>
          </table:table-cell>
        </table:table-row>
        <table:table-row>
          <table:table-cell table:style-name="Tabla17.A2" table:number-columns-spanned="4" office:value-type="string">
            <text:p text:style-name="P142"><text:span text:style-name="T6">DEPARTAMENTO</text:span><text:span text:style-name="T400"> </text:span><text:span text:style-name="T6">RECAUDACIÓN</text:span></text:p>
          </table:table-cell>
          <table:covered-table-cell/>
          <table:covered-table-cell/>
          <table:covered-table-cell/>
        </table:table-row>
        <table:table-row>
          <table:table-cell table:style-name="Tabla17.A5" office:value-type="string">
            <text:p text:style-name="P157">Retirada de Efectivo y Conteo Recaudación</text:p>
          </table:table-cell>
          <table:table-cell table:style-name="Tabla17.A5" office:value-type="string">
            <text:p text:style-name="P158">1</text:p>
          </table:table-cell>
          <table:table-cell table:style-name="Tabla17.A5" office:value-type="string">
            <text:p text:style-name="P158">500,00 </text:p>
          </table:table-cell>
          <table:table-cell table:style-name="Tabla17.A5" office:value-type="string">
            <text:p text:style-name="P146">6.000,00 </text:p>
          </table:table-cell>
        </table:table-row>
        <table:table-row>
          <table:table-cell table:style-name="Tabla17.A2" table:number-columns-spanned="4" office:value-type="string">
            <text:p text:style-name="P142"><text:span text:style-name="T6">ADMINISTRACIÓN,</text:span><text:span text:style-name="T387"> </text:span><text:span text:style-name="T6">FINANZAS,</text:span><text:span text:style-name="T398"> </text:span><text:span text:style-name="T6">ASESORÍA</text:span><text:span text:style-name="T398"> </text:span><text:span text:style-name="T6">JURÍDICA</text:span><text:span text:style-name="T398"> </text:span><text:span text:style-name="T6">Y</text:span><text:span text:style-name="T387"> </text:span><text:span text:style-name="T6">CONTRATACIÓN</text:span></text:p>
          </table:table-cell>
          <table:covered-table-cell/>
          <table:covered-table-cell/>
          <table:covered-table-cell/>
        </table:table-row>
        <table:table-row>
          <table:table-cell table:style-name="Tabla17.A5" office:value-type="string">
            <text:p text:style-name="P152">Mobiliario</text:p>
          </table:table-cell>
          <table:table-cell table:style-name="Tabla17.A5" office:value-type="string">
            <text:p text:style-name="P158">1</text:p>
          </table:table-cell>
          <table:table-cell table:style-name="Tabla17.A5" office:value-type="string">
            <text:p text:style-name="P158">500,00 /puesto</text:p>
          </table:table-cell>
          <table:table-cell table:style-name="Tabla17.A5" office:value-type="string">
            <text:p text:style-name="P146">500,00 </text:p>
          </table:table-cell>
        </table:table-row>
        <table:table-row>
          <table:table-cell table:style-name="Tabla17.A5" office:value-type="string">
            <text:p text:style-name="P157">Impuestos</text:p>
          </table:table-cell>
          <table:table-cell table:style-name="Tabla17.A5" office:value-type="string">
            <text:p text:style-name="P158">1</text:p>
          </table:table-cell>
          <table:table-cell table:style-name="Tabla17.A5" office:value-type="string">
            <text:p text:style-name="P158">283,10 /año</text:p>
          </table:table-cell>
          <table:table-cell table:style-name="Tabla17.A5" office:value-type="string">
            <text:p text:style-name="P146">283,10 </text:p>
          </table:table-cell>
        </table:table-row>
        <table:table-row>
          <table:table-cell table:style-name="Tabla17.A5" office:value-type="string">
            <text:p text:style-name="P157">Servicios de Auditoría General</text:p>
          </table:table-cell>
          <table:table-cell table:style-name="Tabla17.A5" office:value-type="string">
            <text:p text:style-name="P158">1</text:p>
          </table:table-cell>
          <table:table-cell table:style-name="Tabla17.A5" office:value-type="string">
            <text:p text:style-name="P158">250,00 /año</text:p>
          </table:table-cell>
          <table:table-cell table:style-name="Tabla17.A5" office:value-type="string">
            <text:p text:style-name="P146">250,00 </text:p>
          </table:table-cell>
        </table:table-row>
        <table:table-row>
          <table:table-cell table:style-name="Tabla17.A5" office:value-type="string">
            <text:p text:style-name="P157">Asesoría Fiscal y Auditoría Contable</text:p>
          </table:table-cell>
          <table:table-cell table:style-name="Tabla17.A5" office:value-type="string">
            <text:p text:style-name="P158">1</text:p>
          </table:table-cell>
          <table:table-cell table:style-name="Tabla17.A5" office:value-type="string">
            <text:p text:style-name="P158">500 /año</text:p>
          </table:table-cell>
          <table:table-cell table:style-name="Tabla17.A5" office:value-type="string">
            <text:p text:style-name="P146">500,00 </text:p>
          </table:table-cell>
        </table:table-row>
        <table:table-row>
          <table:table-cell table:style-name="Tabla17.A5" office:value-type="string">
            <text:p text:style-name="P157">Material de oficina</text:p>
          </table:table-cell>
          <table:table-cell table:style-name="Tabla17.A5" office:value-type="string">
            <text:p text:style-name="P158">1</text:p>
          </table:table-cell>
          <table:table-cell table:style-name="Tabla17.A5" office:value-type="string">
            <text:p text:style-name="P158">200,00 /año</text:p>
          </table:table-cell>
          <table:table-cell table:style-name="Tabla17.A5" office:value-type="string">
            <text:p text:style-name="P146">200,00 </text:p>
          </table:table-cell>
        </table:table-row>
        <table:table-row>
          <table:table-cell table:style-name="Tabla17.A5" office:value-type="string">
            <text:p text:style-name="P157">IVTM moto + seguro</text:p>
          </table:table-cell>
          <table:table-cell table:style-name="Tabla17.A5" office:value-type="string">
            <text:p text:style-name="P158">1</text:p>
          </table:table-cell>
          <table:table-cell table:style-name="Tabla17.A5" office:value-type="string">
            <text:p text:style-name="P158">350,00 /año</text:p>
          </table:table-cell>
          <table:table-cell table:style-name="Tabla17.A5" office:value-type="string">
            <text:p text:style-name="P146">350,00 </text:p>
          </table:table-cell>
        </table:table-row>
        <table:table-row>
          <table:table-cell table:style-name="Tabla17.A2" table:number-columns-spanned="4" office:value-type="string">
            <text:p text:style-name="P142"><text:span text:style-name="T6">DEPARTAMENTO</text:span><text:span text:style-name="T387"> </text:span><text:span text:style-name="T6">MARCA</text:span><text:span text:style-name="T398"> </text:span><text:span text:style-name="T6">Y</text:span><text:span text:style-name="T387"> </text:span><text:span text:style-name="T6">COMUNICACIÓN</text:span></text:p>
          </table:table-cell>
          <table:covered-table-cell/>
          <table:covered-table-cell/>
          <table:covered-table-cell/>
        </table:table-row>
        <table:table-row>
          <table:table-cell table:style-name="Tabla17.A5" office:value-type="string">
            <text:p text:style-name="P157">Publicidad y Marketing</text:p>
          </table:table-cell>
          <table:table-cell table:style-name="Tabla17.A5" office:value-type="string">
            <text:p text:style-name="P158">1</text:p>
          </table:table-cell>
          <table:table-cell table:style-name="Tabla17.A5" office:value-type="string">
            <text:p text:style-name="P158">6.600,00 </text:p>
          </table:table-cell>
          <table:table-cell table:style-name="Tabla17.A5" office:value-type="string">
            <text:p text:style-name="P146">6.600,00 </text:p>
          </table:table-cell>
        </table:table-row>
        <table:table-row>
          <table:table-cell table:style-name="Tabla17.A5" office:value-type="string">
            <text:p text:style-name="P157">Cartelería Publicitaria</text:p>
          </table:table-cell>
          <table:table-cell table:style-name="Tabla17.A5" office:value-type="string">
            <text:p text:style-name="P158">1</text:p>
          </table:table-cell>
          <table:table-cell table:style-name="Tabla17.A5" office:value-type="string">
            <text:p text:style-name="P158">2.400,00 </text:p>
          </table:table-cell>
          <table:table-cell table:style-name="Tabla17.A5" office:value-type="string">
            <text:p text:style-name="P146">2.400,00 </text:p>
          </table:table-cell>
        </table:table-row>
        <table:table-row>
          <table:table-cell table:style-name="Tabla17.A2" table:number-columns-spanned="4" office:value-type="string">
            <text:p text:style-name="P142"><text:span text:style-name="T6">DEPARTAMENTO</text:span><text:span text:style-name="T398"> </text:span><text:span text:style-name="T6">RRHH</text:span></text:p>
          </table:table-cell>
          <table:covered-table-cell/>
          <table:covered-table-cell/>
          <table:covered-table-cell/>
        </table:table-row>
        <table:table-row>
          <table:table-cell table:style-name="Tabla17.A5" office:value-type="string">
            <text:p text:style-name="P157">Gastos suministros personal (agua, papel higiénico, productos de limpieza y aseo, etc.)</text:p>
          </table:table-cell>
          <table:table-cell table:style-name="Tabla17.A5" office:value-type="string">
            <text:p text:style-name="P158">5</text:p>
          </table:table-cell>
          <table:table-cell table:style-name="Tabla17.A5" office:value-type="string">
            <text:p text:style-name="P158">50,00 /ud</text:p>
          </table:table-cell>
          <table:table-cell table:style-name="Tabla17.A5" office:value-type="string">
            <text:p text:style-name="P146">250,00 </text:p>
          </table:table-cell>
        </table:table-row>
        <table:table-row>
          <table:table-cell table:style-name="Tabla17.A5" office:value-type="string">
            <text:p text:style-name="P157">Formación Personal</text:p>
          </table:table-cell>
          <table:table-cell table:style-name="Tabla17.A5" office:value-type="string">
            <text:p text:style-name="P158">5</text:p>
          </table:table-cell>
          <table:table-cell table:style-name="Tabla17.A5" office:value-type="string">
            <text:p text:style-name="P158">290,00 /ud</text:p>
          </table:table-cell>
          <table:table-cell table:style-name="Tabla17.A5" office:value-type="string">
            <text:p text:style-name="P146">1.450,00 </text:p>
          </table:table-cell>
        </table:table-row>
        <table:table-row>
          <table:table-cell table:style-name="Tabla17.A5" office:value-type="string">
            <text:p text:style-name="P157">Seguros (personal)</text:p>
          </table:table-cell>
          <table:table-cell table:style-name="Tabla17.A5" office:value-type="string">
            <text:p text:style-name="P158">5</text:p>
          </table:table-cell>
          <table:table-cell table:style-name="Tabla17.A5" office:value-type="string">
            <text:p text:style-name="P158">100,00 </text:p>
          </table:table-cell>
          <table:table-cell table:style-name="Tabla17.A5" office:value-type="string">
            <text:p text:style-name="P146">100,00 </text:p>
          </table:table-cell>
        </table:table-row>
        <table:table-row>
          <table:table-cell table:style-name="Tabla17.A5" office:value-type="string">
            <text:p text:style-name="P157">Prevención de Riesgos Laborales</text:p>
          </table:table-cell>
          <table:table-cell table:style-name="Tabla17.A5" office:value-type="string">
            <text:p text:style-name="P158">5</text:p>
          </table:table-cell>
          <table:table-cell table:style-name="Tabla17.A5" office:value-type="string">
            <text:p text:style-name="P158">50,00 /ud</text:p>
          </table:table-cell>
          <table:table-cell table:style-name="Tabla17.A5" office:value-type="string">
            <text:p text:style-name="P146">250,00 </text:p>
          </table:table-cell>
        </table:table-row>
        <table:table-row>
          <table:table-cell table:style-name="Tabla17.A5" office:value-type="string">
            <text:p text:style-name="P157">Control de presencia personal</text:p>
          </table:table-cell>
          <table:table-cell table:style-name="Tabla17.A5" office:value-type="string">
            <text:p text:style-name="P158">5</text:p>
          </table:table-cell>
          <table:table-cell table:style-name="Tabla17.A5" office:value-type="string">
            <text:p text:style-name="P158">3,25 /ud/mes</text:p>
          </table:table-cell>
          <table:table-cell table:style-name="Tabla17.A5" office:value-type="string">
            <text:p text:style-name="P146">195,00 </text:p>
          </table:table-cell>
        </table:table-row>
        <table:table-row>
          <table:table-cell table:style-name="Tabla17.A5" office:value-type="string">
            <text:p text:style-name="P157">Asesoría Laboral</text:p>
          </table:table-cell>
          <table:table-cell table:style-name="Tabla17.A5" office:value-type="string">
            <text:p text:style-name="P158">5</text:p>
          </table:table-cell>
          <table:table-cell table:style-name="Tabla17.A5" office:value-type="string">
            <text:p text:style-name="P158">22,00/ud/mes</text:p>
          </table:table-cell>
          <table:table-cell table:style-name="Tabla17.A5" office:value-type="string">
            <text:p text:style-name="P146">1.320,00 </text:p>
          </table:table-cell>
        </table:table-row>
        <table:table-row>
          <table:table-cell table:style-name="Tabla17.A5" office:value-type="string">
            <text:p text:style-name="P157">Plan de Igualdad</text:p>
          </table:table-cell>
          <table:table-cell table:style-name="Tabla17.A5" office:value-type="string">
            <text:p text:style-name="P158">1</text:p>
          </table:table-cell>
          <table:table-cell table:style-name="Tabla17.A5" office:value-type="string">
            <text:p text:style-name="P158">500 /año</text:p>
          </table:table-cell>
          <table:table-cell table:style-name="Tabla17.A5" office:value-type="string">
            <text:p text:style-name="P146">500,00 </text:p>
          </table:table-cell>
        </table:table-row>
        <table:table-row>
          <table:table-cell table:style-name="Tabla17.A5" office:value-type="string">
            <text:p text:style-name="P157">Gastos Procedimientos Selección</text:p>
          </table:table-cell>
          <table:table-cell table:style-name="Tabla17.A5" office:value-type="string">
            <text:p text:style-name="P158">1</text:p>
          </table:table-cell>
          <table:table-cell table:style-name="Tabla17.A5" office:value-type="string">
            <text:p text:style-name="P158">500,00 </text:p>
          </table:table-cell>
          <table:table-cell table:style-name="Tabla17.A5" office:value-type="string">
            <text:p text:style-name="P146">500,00 </text:p>
          </table:table-cell>
        </table:table-row>
      </table:table>
      <table:table table:name="Tabla18" table:style-name="Tabla18">
        <table:table-column table:style-name="Tabla18.A"/>
        <table:table-column table:style-name="Tabla18.B"/>
        <table:table-column table:style-name="Tabla18.C"/>
        <table:table-column table:style-name="Tabla18.D"/>
        <table:table-row>
          <table:table-cell table:style-name="Tabla18.A1" table:number-columns-spanned="4" office:value-type="string">
            <text:p text:style-name="P136"><text:span text:style-name="T6">APARCAMIENTO</text:span><text:span text:style-name="T387"> </text:span><text:span text:style-name="T6">DE</text:span><text:span text:style-name="T398"> </text:span><text:span text:style-name="T6">ARGUINEGUÍN</text:span></text:p>
          </table:table-cell>
          <table:covered-table-cell/>
          <table:covered-table-cell/>
          <table:covered-table-cell/>
        </table:table-row>
        <table:table-row>
          <table:table-cell table:style-name="Tabla18.A2" table:number-columns-spanned="4" office:value-type="string">
            <text:p text:style-name="P142"><text:span text:style-name="T6">COSTES</text:span><text:span text:style-name="T387"> </text:span><text:span text:style-name="T6">VARIABLES</text:span><text:span text:style-name="T387"> </text:span><text:span text:style-name="T6">ANUALES</text:span></text:p>
          </table:table-cell>
          <table:covered-table-cell/>
          <table:covered-table-cell/>
          <table:covered-table-cell/>
        </table:table-row>
        <text:soft-page-break/>
        <table:table-row>
          <table:table-cell table:style-name="Tabla18.A2" office:value-type="string">
            <text:p text:style-name="P151">CONCEPTO</text:p>
          </table:table-cell>
          <table:table-cell table:style-name="Tabla18.A2" office:value-type="string">
            <text:p text:style-name="P151">UNIDADES</text:p>
          </table:table-cell>
          <table:table-cell table:style-name="Tabla18.A2" office:value-type="string">
            <text:p text:style-name="P151">PRECIO</text:p>
          </table:table-cell>
          <table:table-cell table:style-name="Tabla18.A2" office:value-type="string">
            <text:p text:style-name="P142"><text:span text:style-name="T6">TOTAL</text:span><text:span text:style-name="T387"> </text:span><text:span text:style-name="T6">ANUAL</text:span></text:p>
          </table:table-cell>
        </table:table-row>
        <table:table-row>
          <table:table-cell table:style-name="Tabla18.A2" table:number-columns-spanned="4" office:value-type="string">
            <text:p text:style-name="P142"><text:span text:style-name="T6">SERVICIO</text:span><text:span text:style-name="T387"> </text:span><text:span text:style-name="T6">DE</text:span><text:span text:style-name="T387"> </text:span><text:span text:style-name="T6">CONTROL</text:span><text:span text:style-name="T387"> </text:span><text:span text:style-name="T6">DE</text:span><text:span text:style-name="T383"> </text:span><text:span text:style-name="T6">GESTIÓN</text:span><text:span text:style-name="T398"> </text:span><text:span text:style-name="T6">Y</text:span><text:span text:style-name="T387"> </text:span><text:span text:style-name="T6">EXPLOTACIÓN</text:span></text:p>
          </table:table-cell>
          <table:covered-table-cell/>
          <table:covered-table-cell/>
          <table:covered-table-cell/>
        </table:table-row>
        <table:table-row>
          <table:table-cell table:style-name="Tabla18.A5" office:value-type="string">
            <text:p text:style-name="P157">Material consumible</text:p>
          </table:table-cell>
          <table:table-cell table:style-name="Tabla18.A5" office:value-type="string">
            <text:p text:style-name="P158">2</text:p>
          </table:table-cell>
          <table:table-cell table:style-name="Tabla18.A5" office:value-type="string">
            <text:p text:style-name="P158">351,67/mes</text:p>
          </table:table-cell>
          <table:table-cell table:style-name="Tabla18.A5" office:value-type="string">
            <text:p text:style-name="P146">8.440,00 </text:p>
          </table:table-cell>
        </table:table-row>
        <table:table-row>
          <table:table-cell table:style-name="Tabla18.A5" office:value-type="string">
            <text:p text:style-name="P157">Ferretería y varios</text:p>
          </table:table-cell>
          <table:table-cell table:style-name="Tabla18.A5" office:value-type="string">
            <text:p text:style-name="P158">2</text:p>
          </table:table-cell>
          <table:table-cell table:style-name="Tabla18.A5" office:value-type="string">
            <text:p text:style-name="P158">500,00 </text:p>
          </table:table-cell>
          <table:table-cell table:style-name="Tabla18.A5" office:value-type="string">
            <text:p text:style-name="P146">1.000,00 </text:p>
          </table:table-cell>
        </table:table-row>
        <table:table-row>
          <table:table-cell table:style-name="Tabla18.A5" office:value-type="string">
            <text:p text:style-name="P157">Renting vehículos</text:p>
          </table:table-cell>
          <table:table-cell table:style-name="Tabla18.A5" office:value-type="string">
            <text:p text:style-name="P158">1</text:p>
          </table:table-cell>
          <table:table-cell table:style-name="Tabla18.A5" office:value-type="string">
            <text:p text:style-name="P158">500 /mes</text:p>
          </table:table-cell>
          <table:table-cell table:style-name="Tabla18.A5" office:value-type="string">
            <text:p text:style-name="P146">3.000,00 </text:p>
          </table:table-cell>
        </table:table-row>
        <table:table-row>
          <table:table-cell table:style-name="Tabla18.A5" office:value-type="string">
            <text:p text:style-name="P157">Combustible vehículo</text:p>
          </table:table-cell>
          <table:table-cell table:style-name="Tabla18.A5" office:value-type="string">
            <text:p text:style-name="P158">1</text:p>
          </table:table-cell>
          <table:table-cell table:style-name="Tabla18.A5" office:value-type="string">
            <text:p text:style-name="P158">200/mes</text:p>
          </table:table-cell>
          <table:table-cell table:style-name="Tabla18.A5" office:value-type="string">
            <text:p text:style-name="P146">1.200,00 </text:p>
          </table:table-cell>
        </table:table-row>
        <table:table-row>
          <table:table-cell table:style-name="Tabla18.A5" office:value-type="string">
            <text:p text:style-name="P157">Señalización y adecuación</text:p>
          </table:table-cell>
          <table:table-cell table:style-name="Tabla18.A5" office:value-type="string">
            <text:p text:style-name="P158">2</text:p>
          </table:table-cell>
          <table:table-cell table:style-name="Tabla18.A5" office:value-type="string">
            <text:p text:style-name="P158">3000 /u</text:p>
          </table:table-cell>
          <table:table-cell table:style-name="Tabla18.A5" office:value-type="string">
            <text:p text:style-name="P146">6.000,00 </text:p>
          </table:table-cell>
        </table:table-row>
        <table:table-row>
          <table:table-cell table:style-name="Tabla18.A5" office:value-type="string">
            <text:p text:style-name="P157">Cartelería y Banderas</text:p>
          </table:table-cell>
          <table:table-cell table:style-name="Tabla18.A5" office:value-type="string">
            <text:p text:style-name="P158">2</text:p>
          </table:table-cell>
          <table:table-cell table:style-name="Tabla18.A5" office:value-type="string">
            <text:p text:style-name="P158">2500 /u</text:p>
          </table:table-cell>
          <table:table-cell table:style-name="Tabla18.A5" office:value-type="string">
            <text:p text:style-name="P146">5.000,00 </text:p>
          </table:table-cell>
        </table:table-row>
        <table:table-row>
          <table:table-cell table:style-name="Tabla18.A5" office:value-type="string">
            <text:p text:style-name="P157">Teléfono Oficina</text:p>
          </table:table-cell>
          <table:table-cell table:style-name="Tabla18.A5" office:value-type="string">
            <text:p text:style-name="P158">1</text:p>
          </table:table-cell>
          <table:table-cell table:style-name="Tabla18.A5" office:value-type="string">
            <text:p text:style-name="P158">50 /mes</text:p>
          </table:table-cell>
          <table:table-cell table:style-name="Tabla18.A5" office:value-type="string">
            <text:p text:style-name="P146">600,00 </text:p>
          </table:table-cell>
        </table:table-row>
        <table:table-row>
          <table:table-cell table:style-name="Tabla18.A5" office:value-type="string">
            <text:p text:style-name="P157">Terminales telefónicos</text:p>
          </table:table-cell>
          <table:table-cell table:style-name="Tabla18.A5" office:value-type="string">
            <text:p text:style-name="P158">2</text:p>
          </table:table-cell>
          <table:table-cell table:style-name="Tabla18.A5" office:value-type="string">
            <text:p text:style-name="P158">500 /unid</text:p>
          </table:table-cell>
          <table:table-cell table:style-name="Tabla18.A5" office:value-type="string">
            <text:p text:style-name="P146">1.000,00 </text:p>
          </table:table-cell>
        </table:table-row>
        <table:table-row>
          <table:table-cell table:style-name="Tabla18.A5" office:value-type="string">
            <text:p text:style-name="P157">Tarjeta SIM terminales</text:p>
          </table:table-cell>
          <table:table-cell table:style-name="Tabla18.A5" office:value-type="string">
            <text:p text:style-name="P158">2</text:p>
          </table:table-cell>
          <table:table-cell table:style-name="Tabla18.A5" office:value-type="string">
            <text:p text:style-name="P158">14 /mes/u</text:p>
          </table:table-cell>
          <table:table-cell table:style-name="Tabla18.A5" office:value-type="string">
            <text:p text:style-name="P146">252,00 </text:p>
          </table:table-cell>
        </table:table-row>
        <table:table-row>
          <table:table-cell table:style-name="Tabla18.A2" table:number-columns-spanned="4" office:value-type="string">
            <text:p text:style-name="P142"><text:span text:style-name="T6">COSTES</text:span><text:span text:style-name="T398"> </text:span><text:span text:style-name="T6">SERVICIOS</text:span><text:span text:style-name="T398"> </text:span><text:span text:style-name="T6">INDEPENDIENTES</text:span></text:p>
          </table:table-cell>
          <table:covered-table-cell/>
          <table:covered-table-cell/>
          <table:covered-table-cell/>
        </table:table-row>
        <table:table-row>
          <table:table-cell table:style-name="Tabla18.A5" office:value-type="string">
            <text:p text:style-name="P157">Servicio de Telecontrol</text:p>
          </table:table-cell>
          <table:table-cell table:style-name="Tabla18.A5" office:value-type="string">
            <text:p text:style-name="P158">2</text:p>
          </table:table-cell>
          <table:table-cell table:style-name="Tabla18.A5" office:value-type="string">
            <text:p text:style-name="P158">15000 año/u</text:p>
          </table:table-cell>
          <table:table-cell table:style-name="Tabla18.A5" office:value-type="string">
            <text:p text:style-name="P146">22.500,00 </text:p>
          </table:table-cell>
        </table:table-row>
        <table:table-row>
          <table:table-cell table:style-name="Tabla18.A2" table:number-columns-spanned="4" office:value-type="string">
            <text:p text:style-name="P142"><text:span text:style-name="T6">DEPARTAMENTO</text:span><text:span text:style-name="T387"> </text:span><text:span text:style-name="T6">DE</text:span><text:span text:style-name="T387"> </text:span><text:span text:style-name="T6">INFORMÁTICA</text:span><text:span text:style-name="T398"> </text:span><text:span text:style-name="T6">E</text:span><text:span text:style-name="T387"> </text:span><text:span text:style-name="T6">I+D</text:span></text:p>
          </table:table-cell>
          <table:covered-table-cell/>
          <table:covered-table-cell/>
          <table:covered-table-cell/>
        </table:table-row>
        <table:table-row>
          <table:table-cell table:style-name="Tabla18.A5" office:value-type="string">
            <text:p text:style-name="P157">Equipos informáticos (ordenadores, impresoras, hardware y software)</text:p>
          </table:table-cell>
          <table:table-cell table:style-name="Tabla18.A5" office:value-type="string">
            <text:p text:style-name="P158">2</text:p>
          </table:table-cell>
          <table:table-cell table:style-name="Tabla18.A5" office:value-type="string">
            <text:p text:style-name="P158">750,40 </text:p>
          </table:table-cell>
          <table:table-cell table:style-name="Tabla18.A5" office:value-type="string">
            <text:p text:style-name="P146">1.500,80 </text:p>
          </table:table-cell>
        </table:table-row>
        <table:table-row>
          <table:table-cell table:style-name="Tabla18.A5" office:value-type="string">
            <text:p text:style-name="P157">Desarrollo informático y mantenimiento de software (servidores, aplicativos, etc.)</text:p>
          </table:table-cell>
          <table:table-cell table:style-name="Tabla18.A5" office:value-type="string">
            <text:p text:style-name="P158">2</text:p>
          </table:table-cell>
          <table:table-cell table:style-name="Tabla18.A5" office:value-type="string">
            <text:p text:style-name="P158">15.000,00 </text:p>
          </table:table-cell>
          <table:table-cell table:style-name="Tabla18.A5" office:value-type="string">
            <text:p text:style-name="P146">15.000,00 </text:p>
          </table:table-cell>
        </table:table-row>
        <table:table-row>
          <table:table-cell table:style-name="Tabla18.A2" table:number-columns-spanned="4" office:value-type="string">
            <text:p text:style-name="P142"><text:span text:style-name="T6">DEPARTAMENTO</text:span><text:span text:style-name="T398"> </text:span><text:span text:style-name="T6">GITSM</text:span></text:p>
          </table:table-cell>
          <table:covered-table-cell/>
          <table:covered-table-cell/>
          <table:covered-table-cell/>
        </table:table-row>
        <table:table-row>
          <table:table-cell table:style-name="Tabla18.A5" office:value-type="string">
            <text:p text:style-name="P157">Gastos de conservación y mantenimiento edificio</text:p>
          </table:table-cell>
          <table:table-cell table:style-name="Tabla18.A5" office:value-type="string">
            <text:p text:style-name="P158">2</text:p>
          </table:table-cell>
          <table:table-cell table:style-name="Tabla18.A5" office:value-type="string">
            <text:p text:style-name="P158">15000 /u</text:p>
          </table:table-cell>
          <table:table-cell table:style-name="Tabla18.A5" office:value-type="string">
            <text:p text:style-name="P146">22.500,00 </text:p>
          </table:table-cell>
        </table:table-row>
        <table:table-row>
          <table:table-cell table:style-name="Tabla18.A5" office:value-type="string">
            <text:p text:style-name="P157">Mantenimiento preventivo equipamientos, Adquisición nuevos equipamientos, Reparación y Conservación.</text:p>
          </table:table-cell>
          <table:table-cell table:style-name="Tabla18.A5" office:value-type="string">
            <text:p text:style-name="P158">2</text:p>
          </table:table-cell>
          <table:table-cell table:style-name="Tabla18.A5" office:value-type="string">
            <text:p text:style-name="P158">35000 /u</text:p>
          </table:table-cell>
          <table:table-cell table:style-name="Tabla18.A5" office:value-type="string">
            <text:p text:style-name="P146">35.000,00 </text:p>
          </table:table-cell>
        </table:table-row>
        <table:table-row>
          <table:table-cell table:style-name="Tabla18.A5" office:value-type="string">
            <text:p text:style-name="P157">Servicios de limpieza</text:p>
          </table:table-cell>
          <table:table-cell table:style-name="Tabla18.A5" office:value-type="string">
            <text:p text:style-name="P158">2</text:p>
          </table:table-cell>
          <table:table-cell table:style-name="Tabla18.A5" office:value-type="string">
            <text:p text:style-name="P158">15000 /u</text:p>
          </table:table-cell>
          <table:table-cell table:style-name="Tabla18.A5" office:value-type="string">
            <text:p text:style-name="P146">22.500,00 </text:p>
          </table:table-cell>
        </table:table-row>
        <table:table-row>
          <table:table-cell table:style-name="Tabla18.A5" office:value-type="string">
            <text:p text:style-name="P157">Suministros de productos de limpieza, productos aromáticos, bacteroestáticos, etc.)</text:p>
          </table:table-cell>
          <table:table-cell table:style-name="Tabla18.A5" office:value-type="string">
            <text:p text:style-name="P158">2</text:p>
          </table:table-cell>
          <table:table-cell table:style-name="Tabla18.A5" office:value-type="string">
            <text:p text:style-name="P158">450,00 </text:p>
          </table:table-cell>
          <table:table-cell table:style-name="Tabla18.A5" office:value-type="string">
            <text:p text:style-name="P146">5.400,00 </text:p>
          </table:table-cell>
        </table:table-row>
        <table:table-row>
          <table:table-cell table:style-name="Tabla18.A5" office:value-type="string">
            <text:p text:style-name="P157">Ferretería y varios</text:p>
          </table:table-cell>
          <table:table-cell table:style-name="Tabla18.A5" office:value-type="string">
            <text:p text:style-name="P158">2</text:p>
          </table:table-cell>
          <table:table-cell table:style-name="Tabla18.A5" office:value-type="string">
            <text:p text:style-name="P158">500,00 </text:p>
          </table:table-cell>
          <table:table-cell table:style-name="Tabla18.A5" office:value-type="string">
            <text:p text:style-name="P146">1.000,00 </text:p>
          </table:table-cell>
        </table:table-row>
        <text:soft-page-break/>
        <table:table-row>
          <table:table-cell table:style-name="Tabla18.A2" table:number-columns-spanned="4" office:value-type="string">
            <text:p text:style-name="P142"><text:span text:style-name="T6">DEPARTAMENTO</text:span><text:span text:style-name="T400"> </text:span><text:span text:style-name="T6">RECAUDACIÓN</text:span></text:p>
          </table:table-cell>
          <table:covered-table-cell/>
          <table:covered-table-cell/>
          <table:covered-table-cell/>
        </table:table-row>
        <table:table-row>
          <table:table-cell table:style-name="Tabla18.A5" office:value-type="string">
            <text:p text:style-name="P157">Servicio de manipulación, transporte y conteo de recaudación</text:p>
          </table:table-cell>
          <table:table-cell table:style-name="Tabla18.A5" office:value-type="string">
            <text:p text:style-name="P158">2</text:p>
          </table:table-cell>
          <table:table-cell table:style-name="Tabla18.A5" office:value-type="string">
            <text:p text:style-name="P158">1500/u</text:p>
          </table:table-cell>
          <table:table-cell table:style-name="Tabla18.A5" office:value-type="string">
            <text:p text:style-name="P146">3.000,00 </text:p>
          </table:table-cell>
        </table:table-row>
        <table:table-row>
          <table:table-cell table:style-name="Tabla18.A2" table:number-columns-spanned="4" office:value-type="string">
            <text:p text:style-name="P142"><text:span text:style-name="T6">ADMINISTRACIÓN,</text:span><text:span text:style-name="T387"> </text:span><text:span text:style-name="T6">FINANZAS,</text:span><text:span text:style-name="T398"> </text:span><text:span text:style-name="T6">ASESORÍA</text:span><text:span text:style-name="T398"> </text:span><text:span text:style-name="T6">JURÍDICA</text:span><text:span text:style-name="T398"> </text:span><text:span text:style-name="T6">Y</text:span><text:span text:style-name="T387"> </text:span><text:span text:style-name="T6">CONTRATACIÓN</text:span></text:p>
          </table:table-cell>
          <table:covered-table-cell/>
          <table:covered-table-cell/>
          <table:covered-table-cell/>
        </table:table-row>
        <table:table-row>
          <table:table-cell table:style-name="Tabla18.A5" office:value-type="string">
            <text:p text:style-name="P157">Mobiliario e instalaciones</text:p>
          </table:table-cell>
          <table:table-cell table:style-name="Tabla18.A5" office:value-type="string">
            <text:p text:style-name="P158">2</text:p>
          </table:table-cell>
          <table:table-cell table:style-name="Tabla18.A5" office:value-type="string">
            <text:p text:style-name="P158">500,00 /u</text:p>
          </table:table-cell>
          <table:table-cell table:style-name="Tabla18.A5" office:value-type="string">
            <text:p text:style-name="P146">1.000,00 </text:p>
          </table:table-cell>
        </table:table-row>
        <table:table-row>
          <table:table-cell table:style-name="Tabla18.A5" office:value-type="string">
            <text:p text:style-name="P157">Material de oficina</text:p>
          </table:table-cell>
          <table:table-cell table:style-name="Tabla18.A5" office:value-type="string">
            <text:p text:style-name="P158">2</text:p>
          </table:table-cell>
          <table:table-cell table:style-name="Tabla18.A5" office:value-type="string">
            <text:p text:style-name="P158">250,00 /u</text:p>
          </table:table-cell>
          <table:table-cell table:style-name="Tabla18.A5" office:value-type="string">
            <text:p text:style-name="P146">500,00 </text:p>
          </table:table-cell>
        </table:table-row>
        <table:table-row>
          <table:table-cell table:style-name="Tabla18.A5" office:value-type="string">
            <text:p text:style-name="P157">Protección de Datos</text:p>
          </table:table-cell>
          <table:table-cell table:style-name="Tabla18.A5" office:value-type="string">
            <text:p text:style-name="P158">1</text:p>
          </table:table-cell>
          <table:table-cell table:style-name="Tabla18.A5" office:value-type="string">
            <text:p text:style-name="P158">1.000 </text:p>
          </table:table-cell>
          <table:table-cell table:style-name="Tabla18.A5" office:value-type="string">
            <text:p text:style-name="P146">1.000 </text:p>
          </table:table-cell>
        </table:table-row>
        <table:table-row>
          <table:table-cell table:style-name="Tabla18.A5" office:value-type="string">
            <text:p text:style-name="P157">Asesoría Fiscal y Auditoría Contable</text:p>
          </table:table-cell>
          <table:table-cell table:style-name="Tabla18.A5" office:value-type="string">
            <text:p text:style-name="P158">4</text:p>
          </table:table-cell>
          <table:table-cell table:style-name="Tabla18.A5" office:value-type="string">
            <text:p text:style-name="P158">22/per/mes</text:p>
          </table:table-cell>
          <table:table-cell table:style-name="Tabla18.A5" office:value-type="string">
            <text:p text:style-name="P146">1.056,00 </text:p>
          </table:table-cell>
        </table:table-row>
        <table:table-row>
          <table:table-cell table:style-name="Tabla18.A5" office:value-type="string">
            <text:p text:style-name="P157">Seguro del Inmovilizado</text:p>
          </table:table-cell>
          <table:table-cell table:style-name="Tabla18.A5" office:value-type="string">
            <text:p text:style-name="P158">1</text:p>
          </table:table-cell>
          <table:table-cell table:style-name="Tabla18.A5" office:value-type="string">
            <text:p text:style-name="P158">8.000,00 </text:p>
          </table:table-cell>
          <table:table-cell table:style-name="Tabla18.A5" office:value-type="string">
            <text:p text:style-name="P146">8.000,00 </text:p>
          </table:table-cell>
        </table:table-row>
        <table:table-row>
          <table:table-cell table:style-name="Tabla18.A5" office:value-type="string">
            <text:p text:style-name="P157">Gastos bancarios y similares</text:p>
          </table:table-cell>
          <table:table-cell table:style-name="Tabla18.A5" office:value-type="string">
            <text:p text:style-name="P158">1</text:p>
          </table:table-cell>
          <table:table-cell table:style-name="Tabla18.A5" office:value-type="string">
            <text:p text:style-name="P158">200,00 </text:p>
          </table:table-cell>
          <table:table-cell table:style-name="Tabla18.A5" office:value-type="string">
            <text:p text:style-name="P146">200,00 </text:p>
          </table:table-cell>
        </table:table-row>
        <table:table-row>
          <table:table-cell table:style-name="Tabla18.A5" office:value-type="string">
            <text:p text:style-name="P157">Impuestos</text:p>
          </table:table-cell>
          <table:table-cell table:style-name="Tabla18.A5" office:value-type="string">
            <text:p text:style-name="P158">2</text:p>
          </table:table-cell>
          <table:table-cell table:style-name="Tabla18.A5" office:value-type="string">
            <text:p text:style-name="P158">15000 /u</text:p>
          </table:table-cell>
          <table:table-cell table:style-name="Tabla18.A5" office:value-type="string">
            <text:p text:style-name="P146">22.500,00 </text:p>
          </table:table-cell>
        </table:table-row>
        <table:table-row>
          <table:table-cell table:style-name="Tabla18.A2" table:number-columns-spanned="4" office:value-type="string">
            <text:p text:style-name="P142"><text:span text:style-name="T6">DEPARTAMENTO</text:span><text:span text:style-name="T387"> </text:span><text:span text:style-name="T6">MARCA</text:span><text:span text:style-name="T398"> </text:span><text:span text:style-name="T6">Y</text:span><text:span text:style-name="T387"> </text:span><text:span text:style-name="T6">COMUNICACIÓN</text:span></text:p>
          </table:table-cell>
          <table:covered-table-cell/>
          <table:covered-table-cell/>
          <table:covered-table-cell/>
        </table:table-row>
        <table:table-row>
          <table:table-cell table:style-name="Tabla18.A5" office:value-type="string">
            <text:p text:style-name="P157">Publicidad y Marketing</text:p>
          </table:table-cell>
          <table:table-cell table:style-name="Tabla18.A5" office:value-type="string">
            <text:p text:style-name="P158">1</text:p>
          </table:table-cell>
          <table:table-cell table:style-name="Tabla18.A5" office:value-type="string">
            <text:p text:style-name="P158">6.000,00 </text:p>
          </table:table-cell>
          <table:table-cell table:style-name="Tabla18.A5" office:value-type="string">
            <text:p text:style-name="P146">6.000,00 </text:p>
          </table:table-cell>
        </table:table-row>
        <table:table-row>
          <table:table-cell table:style-name="Tabla18.A5" office:value-type="string">
            <text:p text:style-name="P157">Cartelería Publicitaria</text:p>
          </table:table-cell>
          <table:table-cell table:style-name="Tabla18.A5" office:value-type="string">
            <text:p text:style-name="P158">1</text:p>
          </table:table-cell>
          <table:table-cell table:style-name="Tabla18.A5" office:value-type="string">
            <text:p text:style-name="P158">3.000,00 </text:p>
          </table:table-cell>
          <table:table-cell table:style-name="Tabla18.A5" office:value-type="string">
            <text:p text:style-name="P146">3.000,00 </text:p>
          </table:table-cell>
        </table:table-row>
        <table:table-row>
          <table:table-cell table:style-name="Tabla18.A2" table:number-columns-spanned="4" office:value-type="string">
            <text:p text:style-name="P142"><text:span text:style-name="T6">DEPARTAMENTO</text:span><text:span text:style-name="T398"> </text:span><text:span text:style-name="T6">RRHH</text:span></text:p>
          </table:table-cell>
          <table:covered-table-cell/>
          <table:covered-table-cell/>
          <table:covered-table-cell/>
        </table:table-row>
        <table:table-row>
          <table:table-cell table:style-name="Tabla18.A5" office:value-type="string">
            <text:p text:style-name="P157">Formación personal</text:p>
          </table:table-cell>
          <table:table-cell table:style-name="Tabla18.A5" office:value-type="string">
            <text:p text:style-name="P158">4</text:p>
          </table:table-cell>
          <table:table-cell table:style-name="Tabla18.A5" office:value-type="string">
            <text:p text:style-name="P158">290,00 </text:p>
          </table:table-cell>
          <table:table-cell table:style-name="Tabla18.A5" office:value-type="string">
            <text:p text:style-name="P146">1.160,00 </text:p>
          </table:table-cell>
        </table:table-row>
        <table:table-row>
          <table:table-cell table:style-name="Tabla18.A5" office:value-type="string">
            <text:p text:style-name="P157">Control de presencia personal</text:p>
          </table:table-cell>
          <table:table-cell table:style-name="Tabla18.A5" office:value-type="string">
            <text:p text:style-name="P158">4</text:p>
          </table:table-cell>
          <table:table-cell table:style-name="Tabla18.A5" office:value-type="string">
            <text:p text:style-name="P158">3,25/ud/mes</text:p>
          </table:table-cell>
          <table:table-cell table:style-name="Tabla18.A5" office:value-type="string">
            <text:p text:style-name="P146">156,00 </text:p>
          </table:table-cell>
        </table:table-row>
        <table:table-row>
          <table:table-cell table:style-name="Tabla18.A5" office:value-type="string">
            <text:p text:style-name="P157">Seguros personal</text:p>
          </table:table-cell>
          <table:table-cell table:style-name="Tabla18.A5" office:value-type="string">
            <text:p text:style-name="P158">4</text:p>
          </table:table-cell>
          <table:table-cell table:style-name="Tabla18.A5" office:value-type="string">
            <text:p text:style-name="P158">100,00 </text:p>
          </table:table-cell>
          <table:table-cell table:style-name="Tabla18.A5" office:value-type="string">
            <text:p text:style-name="P146">400,00 </text:p>
          </table:table-cell>
        </table:table-row>
        <table:table-row>
          <table:table-cell table:style-name="Tabla18.A5" office:value-type="string">
            <text:p text:style-name="P157">Prevención de riesgos laborales</text:p>
          </table:table-cell>
          <table:table-cell table:style-name="Tabla18.A5" office:value-type="string">
            <text:p text:style-name="P158">4</text:p>
          </table:table-cell>
          <table:table-cell table:style-name="Tabla18.A5" office:value-type="string">
            <text:p text:style-name="P158">66,67/ud</text:p>
          </table:table-cell>
          <table:table-cell table:style-name="Tabla18.A5" office:value-type="string">
            <text:p text:style-name="P146">266,68 </text:p>
          </table:table-cell>
        </table:table-row>
        <table:table-row>
          <table:table-cell table:style-name="Tabla18.A5" office:value-type="string">
            <text:p text:style-name="P157">Gastos suministros personal (agua, papel higiénico, productos de limpieza y aseo, etc.)</text:p>
          </table:table-cell>
          <table:table-cell table:style-name="Tabla18.A5" office:value-type="string">
            <text:p text:style-name="P158">1</text:p>
          </table:table-cell>
          <table:table-cell table:style-name="Tabla18.A5" office:value-type="string">
            <text:p text:style-name="P158">500,00 </text:p>
          </table:table-cell>
          <table:table-cell table:style-name="Tabla18.A5" office:value-type="string">
            <text:p text:style-name="P146">500,00 </text:p>
          </table:table-cell>
        </table:table-row>
        <table:table-row>
          <table:table-cell table:style-name="Tabla18.A5" office:value-type="string">
            <text:p text:style-name="P157">Asesoría Laboral</text:p>
          </table:table-cell>
          <table:table-cell table:style-name="Tabla18.A5" office:value-type="string">
            <text:p text:style-name="P158">4</text:p>
          </table:table-cell>
          <table:table-cell table:style-name="Tabla18.A5" office:value-type="string">
            <text:p text:style-name="P158">22,00/ud/mes</text:p>
          </table:table-cell>
          <table:table-cell table:style-name="Tabla18.A5" office:value-type="string">
            <text:p text:style-name="P146">1.056,00 </text:p>
          </table:table-cell>
        </table:table-row>
      </table:table>
      <table:table table:name="Tabla19" table:style-name="Tabla19">
        <table:table-column table:style-name="Tabla19.A"/>
        <table:table-column table:style-name="Tabla19.B"/>
        <table:table-column table:style-name="Tabla19.C"/>
        <table:table-column table:style-name="Tabla19.D"/>
        <table:table-row>
          <table:table-cell table:style-name="Tabla19.A1" table:number-columns-spanned="4" office:value-type="string">
            <text:p text:style-name="P136"><text:span text:style-name="T6">SERVICIOS</text:span><text:span text:style-name="T387"> </text:span><text:span text:style-name="T6">DE</text:span><text:span text:style-name="T387"> </text:span><text:span text:style-name="T6">TEMPORADA</text:span><text:span text:style-name="T383"> </text:span><text:span text:style-name="T6">(PLAYAS)</text:span></text:p>
          </table:table-cell>
          <table:covered-table-cell/>
          <table:covered-table-cell/>
          <table:covered-table-cell/>
        </table:table-row>
        <table:table-row>
          <table:table-cell table:style-name="Tabla19.A2" table:number-columns-spanned="4" office:value-type="string">
            <text:p text:style-name="P142"><text:span text:style-name="T6">COSTES</text:span><text:span text:style-name="T387"> </text:span><text:span text:style-name="T6">VARIABLES</text:span><text:span text:style-name="T387"> </text:span><text:span text:style-name="T6">ANUALES</text:span></text:p>
          </table:table-cell>
          <table:covered-table-cell/>
          <table:covered-table-cell/>
          <table:covered-table-cell/>
        </table:table-row>
        <table:table-row>
          <table:table-cell table:style-name="Tabla19.A2" office:value-type="string">
            <text:p text:style-name="P151">CONCEPTO</text:p>
          </table:table-cell>
          <table:table-cell table:style-name="Tabla19.A2" office:value-type="string">
            <text:p text:style-name="P151">UNIDADES</text:p>
          </table:table-cell>
          <table:table-cell table:style-name="Tabla19.A2" office:value-type="string">
            <text:p text:style-name="P151">PRECIO</text:p>
          </table:table-cell>
          <table:table-cell table:style-name="Tabla19.A2" office:value-type="string">
            <text:p text:style-name="P142"><text:span text:style-name="T6">TOTAL</text:span><text:span text:style-name="T387"> </text:span><text:span text:style-name="T6">ANUAL</text:span></text:p>
          </table:table-cell>
        </table:table-row>
        <table:table-row>
          <table:table-cell table:style-name="Tabla19.A2" table:number-columns-spanned="4" office:value-type="string">
            <text:p text:style-name="P142"><text:span text:style-name="T6">SERVICIO</text:span><text:span text:style-name="T398"> </text:span><text:span text:style-name="T6">DE</text:span><text:span text:style-name="T398"> </text:span><text:span text:style-name="T6">SALVAMENTO</text:span></text:p>
          </table:table-cell>
          <table:covered-table-cell/>
          <table:covered-table-cell/>
          <table:covered-table-cell/>
        </table:table-row>
        <table:table-row>
          <table:table-cell table:style-name="Tabla19.A5" office:value-type="string">
            <text:p text:style-name="P157">Material Salvamento</text:p>
          </table:table-cell>
          <table:table-cell table:style-name="Tabla19.A5" office:value-type="string">
            <text:p text:style-name="P158">1</text:p>
          </table:table-cell>
          <table:table-cell table:style-name="Tabla19.A5" office:value-type="string">
            <text:p text:style-name="P158">5000 /año</text:p>
          </table:table-cell>
          <table:table-cell table:style-name="Tabla19.A5" office:value-type="string">
            <text:p text:style-name="P146">5.000,00 </text:p>
          </table:table-cell>
        </table:table-row>
        <text:soft-page-break/>
        <table:table-row>
          <table:table-cell table:style-name="Tabla19.A5" office:value-type="string">
            <text:p text:style-name="P157">Señalización y adecuación</text:p>
          </table:table-cell>
          <table:table-cell table:style-name="Tabla19.A5" office:value-type="string">
            <text:p text:style-name="P158">1</text:p>
          </table:table-cell>
          <table:table-cell table:style-name="Tabla19.A5" office:value-type="string">
            <text:p text:style-name="P158">1.500,00 </text:p>
          </table:table-cell>
          <table:table-cell table:style-name="Tabla19.A5" office:value-type="string">
            <text:p text:style-name="P146">1.500,00 </text:p>
          </table:table-cell>
        </table:table-row>
        <table:table-row>
          <table:table-cell table:style-name="Tabla19.A5" office:value-type="string">
            <text:p text:style-name="P157">Emisoras</text:p>
          </table:table-cell>
          <table:table-cell table:style-name="Tabla19.A5" office:value-type="string">
            <text:p text:style-name="P158">5</text:p>
          </table:table-cell>
          <table:table-cell table:style-name="Tabla19.A5" office:value-type="string">
            <text:p text:style-name="P158">100,40 /ud</text:p>
          </table:table-cell>
          <table:table-cell table:style-name="Tabla19.A5" office:value-type="string">
            <text:p text:style-name="P146">502,00 </text:p>
          </table:table-cell>
        </table:table-row>
        <table:table-row>
          <table:table-cell table:style-name="Tabla19.A5" office:value-type="string">
            <text:p text:style-name="P157">Contrato TF (tarjetas datos Terminales)</text:p>
          </table:table-cell>
          <table:table-cell table:style-name="Tabla19.A5" office:value-type="string">
            <text:p text:style-name="P158">8</text:p>
          </table:table-cell>
          <table:table-cell table:style-name="Tabla19.A5" office:value-type="string">
            <text:p text:style-name="P158">14,00 ud/mes</text:p>
          </table:table-cell>
          <table:table-cell table:style-name="Tabla19.A5" office:value-type="string">
            <text:p text:style-name="P146">1.344,00 </text:p>
          </table:table-cell>
        </table:table-row>
        <table:table-row>
          <table:table-cell table:style-name="Tabla19.A5" office:value-type="string">
            <text:p text:style-name="P157">Vehículo</text:p>
          </table:table-cell>
          <table:table-cell table:style-name="Tabla19.A5" office:value-type="string">
            <text:p text:style-name="P158">1</text:p>
          </table:table-cell>
          <table:table-cell table:style-name="Tabla19.A5" office:value-type="string">
            <text:p text:style-name="P158">500,00 /mes</text:p>
          </table:table-cell>
          <table:table-cell table:style-name="Tabla19.A5" office:value-type="string">
            <text:p text:style-name="P146">6.000,00 </text:p>
          </table:table-cell>
        </table:table-row>
        <table:table-row>
          <table:table-cell table:style-name="Tabla19.A5" office:value-type="string">
            <text:p text:style-name="P157">Combustible vehículo</text:p>
          </table:table-cell>
          <table:table-cell table:style-name="Tabla19.A5" office:value-type="string">
            <text:p text:style-name="P158">1</text:p>
          </table:table-cell>
          <table:table-cell table:style-name="Tabla19.A5" office:value-type="string">
            <text:p text:style-name="P158">200,00 /mes</text:p>
          </table:table-cell>
          <table:table-cell table:style-name="Tabla19.A5" office:value-type="string">
            <text:p text:style-name="P146">2.400,00 </text:p>
          </table:table-cell>
        </table:table-row>
        <table:table-row>
          <table:table-cell table:style-name="Tabla19.A2" table:number-columns-spanned="4" office:value-type="string">
            <text:p text:style-name="P142"><text:span text:style-name="T6">SERVICIO</text:span><text:span text:style-name="T387"> </text:span><text:span text:style-name="T6">DE</text:span><text:span text:style-name="T387"> </text:span><text:span text:style-name="T6">HAMACAS</text:span><text:span text:style-name="T398"> </text:span><text:span text:style-name="T6">Y</text:span><text:span text:style-name="T383"> </text:span><text:span text:style-name="T6">SOMBRILLAS</text:span></text:p>
          </table:table-cell>
          <table:covered-table-cell/>
          <table:covered-table-cell/>
          <table:covered-table-cell/>
        </table:table-row>
        <table:table-row>
          <table:table-cell table:style-name="Tabla19.A5" office:value-type="string">
            <text:p text:style-name="P157">Señalización y adecuación</text:p>
          </table:table-cell>
          <table:table-cell table:style-name="Tabla19.A5" office:value-type="string">
            <text:p text:style-name="P158">1</text:p>
          </table:table-cell>
          <table:table-cell table:style-name="Tabla19.A5" office:value-type="string">
            <text:p text:style-name="P158">3.000,00 </text:p>
          </table:table-cell>
          <table:table-cell table:style-name="Tabla19.A5" office:value-type="string">
            <text:p text:style-name="P146">3.000,00 </text:p>
          </table:table-cell>
        </table:table-row>
        <table:table-row>
          <table:table-cell table:style-name="Tabla19.A5" office:value-type="string">
            <text:p text:style-name="P157">Terminales de cobro (PDAS)</text:p>
          </table:table-cell>
          <table:table-cell table:style-name="Tabla19.A5" office:value-type="string">
            <text:p text:style-name="P158">1</text:p>
          </table:table-cell>
          <table:table-cell table:style-name="Tabla19.A5" office:value-type="string">
            <text:p text:style-name="P158">500,00 /ud</text:p>
          </table:table-cell>
          <table:table-cell table:style-name="Tabla19.A5" office:value-type="string">
            <text:p text:style-name="P146">500,00 </text:p>
          </table:table-cell>
        </table:table-row>
        <table:table-row>
          <table:table-cell table:style-name="Tabla19.A5" office:value-type="string">
            <text:p text:style-name="P157">Mantenimiento terminales de cobro</text:p>
          </table:table-cell>
          <table:table-cell table:style-name="Tabla19.A5" office:value-type="string">
            <text:p text:style-name="P158">1</text:p>
          </table:table-cell>
          <table:table-cell table:style-name="Tabla19.A5" office:value-type="string">
            <text:p text:style-name="P158">3.000,00</text:p>
          </table:table-cell>
          <table:table-cell table:style-name="Tabla19.A5" office:value-type="string">
            <text:p text:style-name="P146">3.000,00 </text:p>
          </table:table-cell>
        </table:table-row>
        <table:table-row>
          <table:table-cell table:style-name="Tabla19.A5" office:value-type="string">
            <text:p text:style-name="P157">Contrato TF (tarjetas datos Terminales)</text:p>
          </table:table-cell>
          <table:table-cell table:style-name="Tabla19.A5" office:value-type="string">
            <text:p text:style-name="P158">26</text:p>
          </table:table-cell>
          <table:table-cell table:style-name="Tabla19.A5" office:value-type="string">
            <text:p text:style-name="P158">14,00 ud/mes</text:p>
          </table:table-cell>
          <table:table-cell table:style-name="Tabla19.A5" office:value-type="string">
            <text:p text:style-name="P146">4.368,00 </text:p>
          </table:table-cell>
        </table:table-row>
        <table:table-row>
          <table:table-cell table:style-name="Tabla19.A5" office:value-type="string">
            <text:p text:style-name="P157">Vehículo</text:p>
          </table:table-cell>
          <table:table-cell table:style-name="Tabla19.A5" office:value-type="string">
            <text:p text:style-name="P158">1</text:p>
          </table:table-cell>
          <table:table-cell table:style-name="Tabla19.A5" office:value-type="string">
            <text:p text:style-name="P158">400</text:p>
          </table:table-cell>
          <table:table-cell table:style-name="Tabla19.A5" office:value-type="string">
            <text:p text:style-name="P146">4.800,00 </text:p>
          </table:table-cell>
        </table:table-row>
        <table:table-row>
          <table:table-cell table:style-name="Tabla19.A5" office:value-type="string">
            <text:p text:style-name="P157">Combustible vehículo</text:p>
          </table:table-cell>
          <table:table-cell table:style-name="Tabla19.A5" office:value-type="string">
            <text:p text:style-name="P158">1</text:p>
          </table:table-cell>
          <table:table-cell table:style-name="Tabla19.A5" office:value-type="string">
            <text:p text:style-name="P158">200,00 /mes</text:p>
          </table:table-cell>
          <table:table-cell table:style-name="Tabla19.A5" office:value-type="string">
            <text:p text:style-name="P146">2.400,00 </text:p>
          </table:table-cell>
        </table:table-row>
        <table:table-row>
          <table:table-cell table:style-name="Tabla19.A2" table:number-columns-spanned="4" office:value-type="string">
            <text:p text:style-name="P142"><text:span text:style-name="T6">DEPARTAMENTO</text:span><text:span text:style-name="T398"> </text:span><text:span text:style-name="T6">GITSM</text:span></text:p>
          </table:table-cell>
          <table:covered-table-cell/>
          <table:covered-table-cell/>
          <table:covered-table-cell/>
        </table:table-row>
        <table:table-row>
          <table:table-cell table:style-name="Tabla19.A2" table:number-columns-spanned="4" office:value-type="string">
            <text:p text:style-name="P143">Mantenimiento</text:p>
          </table:table-cell>
          <table:covered-table-cell/>
          <table:covered-table-cell/>
          <table:covered-table-cell/>
        </table:table-row>
        <table:table-row>
          <table:table-cell table:style-name="Tabla19.A5" office:value-type="string">
            <text:p text:style-name="P157">Mantenimiento preventivo equipamientos, Adquisición nuevos equipamientos, Reparación y Conservación</text:p>
          </table:table-cell>
          <table:table-cell table:style-name="Tabla19.A5" office:value-type="string">
            <text:p text:style-name="P158">1</text:p>
          </table:table-cell>
          <table:table-cell table:style-name="Tabla19.A5" office:value-type="string">
            <text:p text:style-name="P158">20.000,00 </text:p>
          </table:table-cell>
          <table:table-cell table:style-name="Tabla19.A5" office:value-type="string">
            <text:p text:style-name="P146">20.000,00 </text:p>
          </table:table-cell>
        </table:table-row>
        <table:table-row>
          <table:table-cell table:style-name="Tabla19.A5" office:value-type="string">
            <text:p text:style-name="P157">Almacén/Materiales</text:p>
          </table:table-cell>
          <table:table-cell table:style-name="Tabla19.A5" office:value-type="string">
            <text:p text:style-name="P158">1</text:p>
          </table:table-cell>
          <table:table-cell table:style-name="Tabla19.A5" office:value-type="string">
            <text:p text:style-name="P158">2.500,00 </text:p>
          </table:table-cell>
          <table:table-cell table:style-name="Tabla19.A5" office:value-type="string">
            <text:p text:style-name="P146">2.500,00 </text:p>
          </table:table-cell>
        </table:table-row>
        <table:table-row>
          <table:table-cell table:style-name="Tabla19.A2" table:number-columns-spanned="4" office:value-type="string">
            <text:p text:style-name="P143">Limpieza</text:p>
          </table:table-cell>
          <table:covered-table-cell/>
          <table:covered-table-cell/>
          <table:covered-table-cell/>
        </table:table-row>
        <table:table-row>
          <table:table-cell table:style-name="Tabla19.A5" office:value-type="string">
            <text:p text:style-name="P157">Servicio de Limpieza Baños y Módulos de Salvamento (productos de limpieza, materiales, bolsas de basura, productos aromáticos, bacteroestáticos, etc.)</text:p>
          </table:table-cell>
          <table:table-cell table:style-name="Tabla19.A5" office:value-type="string">
            <text:p text:style-name="P158">1</text:p>
          </table:table-cell>
          <table:table-cell table:style-name="Tabla19.A5" office:value-type="string">
            <text:p text:style-name="P158">20.000,00 </text:p>
          </table:table-cell>
          <table:table-cell table:style-name="Tabla19.A5" office:value-type="string">
            <text:p text:style-name="P146">20.000,00 </text:p>
          </table:table-cell>
        </table:table-row>
        <table:table-row>
          <table:table-cell table:style-name="Tabla19.A5" office:value-type="string">
            <text:p text:style-name="P157">Servicio de Limpieza Arena y Accesos (productos de limpieza, materiales, recambios máquina, etc.)</text:p>
          </table:table-cell>
          <table:table-cell table:style-name="Tabla19.A5" office:value-type="string">
            <text:p text:style-name="P158">1</text:p>
          </table:table-cell>
          <table:table-cell table:style-name="Tabla19.A5" office:value-type="string">
            <text:p text:style-name="P158">10.000,00 </text:p>
          </table:table-cell>
          <table:table-cell table:style-name="Tabla19.A5" office:value-type="string">
            <text:p text:style-name="P146">10.000,00 </text:p>
          </table:table-cell>
        </table:table-row>
        <table:table-row>
          <table:table-cell table:style-name="Tabla19.A5" office:value-type="string">
            <text:p text:style-name="P157">Vehículo</text:p>
          </table:table-cell>
          <table:table-cell table:style-name="Tabla19.A5" office:value-type="string">
            <text:p text:style-name="P158">4</text:p>
          </table:table-cell>
          <table:table-cell table:style-name="Tabla19.A5" office:value-type="string">
            <text:p text:style-name="P158">3050,00 /mes</text:p>
          </table:table-cell>
          <table:table-cell table:style-name="Tabla19.A5" office:value-type="string">
            <text:p text:style-name="P146">36.600,00 </text:p>
          </table:table-cell>
        </table:table-row>
        <table:table-row>
          <table:table-cell table:style-name="Tabla19.A5" office:value-type="string">
            <text:p text:style-name="P157">Combustible vehículo</text:p>
          </table:table-cell>
          <table:table-cell table:style-name="Tabla19.A5" office:value-type="string">
            <text:p text:style-name="P158">4</text:p>
          </table:table-cell>
          <table:table-cell table:style-name="Tabla19.A5" office:value-type="string">
            <text:p text:style-name="P158">400,00 /mes</text:p>
          </table:table-cell>
          <table:table-cell table:style-name="Tabla19.A5" office:value-type="string">
            <text:p text:style-name="P146">4.800,00 </text:p>
          </table:table-cell>
        </table:table-row>
        <table:table-row>
          <table:table-cell table:style-name="Tabla19.A2" table:number-columns-spanned="4" office:value-type="string">
            <text:p text:style-name="P142"><text:span text:style-name="T6">DEPARTAMENTO</text:span><text:span text:style-name="T400"> </text:span><text:span text:style-name="T6">RECAUDACIÓN</text:span></text:p>
          </table:table-cell>
          <table:covered-table-cell/>
          <table:covered-table-cell/>
          <table:covered-table-cell/>
        </table:table-row>
        <text:soft-page-break/>
        <table:table-row>
          <table:table-cell table:style-name="Tabla19.A5" office:value-type="string">
            <text:p text:style-name="P157">Servicio de manipulación, transporte y conteo de recaudación</text:p>
          </table:table-cell>
          <table:table-cell table:style-name="Tabla19.A5" office:value-type="string">
            <text:p text:style-name="P158">1</text:p>
          </table:table-cell>
          <table:table-cell table:style-name="Tabla19.A5" office:value-type="string">
            <text:p text:style-name="P158">1.000,00 /año</text:p>
          </table:table-cell>
          <table:table-cell table:style-name="Tabla19.A5" office:value-type="string">
            <text:p text:style-name="P146">1.000,00 </text:p>
          </table:table-cell>
        </table:table-row>
        <table:table-row>
          <table:table-cell table:style-name="Tabla19.A2" table:number-columns-spanned="4" office:value-type="string">
            <text:p text:style-name="P142"><text:span text:style-name="T6">DEPARTAMENTO</text:span><text:span text:style-name="T387"> </text:span><text:span text:style-name="T6">DE</text:span><text:span text:style-name="T387"> </text:span><text:span text:style-name="T6">INFORMÁTICA</text:span><text:span text:style-name="T398"> </text:span><text:span text:style-name="T6">E</text:span><text:span text:style-name="T387"> </text:span><text:span text:style-name="T6">I+D</text:span></text:p>
          </table:table-cell>
          <table:covered-table-cell/>
          <table:covered-table-cell/>
          <table:covered-table-cell/>
        </table:table-row>
        <table:table-row>
          <table:table-cell table:style-name="Tabla19.A5" office:value-type="string">
            <text:p text:style-name="P157">Equipos informáticos (ordenadores, impresoras, hardware y software)</text:p>
          </table:table-cell>
          <table:table-cell table:style-name="Tabla19.A5" office:value-type="string">
            <text:p text:style-name="P158">1</text:p>
          </table:table-cell>
          <table:table-cell table:style-name="Tabla19.A5" office:value-type="string">
            <text:p text:style-name="P158">750,40 /puesto</text:p>
          </table:table-cell>
          <table:table-cell table:style-name="Tabla19.A5" office:value-type="string">
            <text:p text:style-name="P146">750,40 </text:p>
          </table:table-cell>
        </table:table-row>
        <table:table-row>
          <table:table-cell table:style-name="Tabla19.A5" office:value-type="string">
            <text:p text:style-name="P157">Desarrollo Informático</text:p>
          </table:table-cell>
          <table:table-cell table:style-name="Tabla19.A5" office:value-type="string">
            <text:p text:style-name="P158">1</text:p>
          </table:table-cell>
          <table:table-cell table:style-name="Tabla19.A5" office:value-type="string">
            <text:p text:style-name="P158">15.000,00 </text:p>
          </table:table-cell>
          <table:table-cell table:style-name="Tabla19.A5" office:value-type="string">
            <text:p text:style-name="P146">15.000,00 </text:p>
          </table:table-cell>
        </table:table-row>
        <table:table-row>
          <table:table-cell table:style-name="Tabla19.A5" office:value-type="string">
            <text:p text:style-name="P157">I+D</text:p>
          </table:table-cell>
          <table:table-cell table:style-name="Tabla19.A5" office:value-type="string">
            <text:p text:style-name="P158">1</text:p>
          </table:table-cell>
          <table:table-cell table:style-name="Tabla19.A5" office:value-type="string">
            <text:p text:style-name="P158">15.000,00 </text:p>
          </table:table-cell>
          <table:table-cell table:style-name="Tabla19.A5" office:value-type="string">
            <text:p text:style-name="P146">15.000,00 </text:p>
          </table:table-cell>
        </table:table-row>
        <table:table-row>
          <table:table-cell table:style-name="Tabla19.A2" table:number-columns-spanned="4" office:value-type="string">
            <text:p text:style-name="P142"><text:span text:style-name="T6">DEPARTAMENTO</text:span><text:span text:style-name="T387"> </text:span><text:span text:style-name="T6">MARCA</text:span><text:span text:style-name="T398"> </text:span><text:span text:style-name="T6">Y</text:span><text:span text:style-name="T387"> </text:span><text:span text:style-name="T6">COMUNICACIÓN</text:span></text:p>
          </table:table-cell>
          <table:covered-table-cell/>
          <table:covered-table-cell/>
          <table:covered-table-cell/>
        </table:table-row>
        <table:table-row>
          <table:table-cell table:style-name="Tabla19.A5" office:value-type="string">
            <text:p text:style-name="P157">Publicidad y Marketing</text:p>
          </table:table-cell>
          <table:table-cell table:style-name="Tabla19.A5" office:value-type="string">
            <text:p text:style-name="P158">1</text:p>
          </table:table-cell>
          <table:table-cell table:style-name="Tabla19.A5" office:value-type="string">
            <text:p text:style-name="P158">15.000,00 </text:p>
          </table:table-cell>
          <table:table-cell table:style-name="Tabla19.A5" office:value-type="string">
            <text:p text:style-name="P146">15.000,00 </text:p>
          </table:table-cell>
        </table:table-row>
        <table:table-row>
          <table:table-cell table:style-name="Tabla19.A5" office:value-type="string">
            <text:p text:style-name="P157">Cartelería Publicitaria</text:p>
          </table:table-cell>
          <table:table-cell table:style-name="Tabla19.A5" office:value-type="string">
            <text:p text:style-name="P158">1</text:p>
          </table:table-cell>
          <table:table-cell table:style-name="Tabla19.A5" office:value-type="string">
            <text:p text:style-name="P158">5.000,00 </text:p>
          </table:table-cell>
          <table:table-cell table:style-name="Tabla19.A5" office:value-type="string">
            <text:p text:style-name="P146">5.000,00 </text:p>
          </table:table-cell>
        </table:table-row>
        <table:table-row>
          <table:table-cell table:style-name="Tabla19.A2" table:number-columns-spanned="4" office:value-type="string">
            <text:p text:style-name="P142"><text:span text:style-name="T6">ADMINISTRACIÓN,</text:span><text:span text:style-name="T387"> </text:span><text:span text:style-name="T6">FINANZAS,</text:span><text:span text:style-name="T398"> </text:span><text:span text:style-name="T6">ASESORÍA</text:span><text:span text:style-name="T398"> </text:span><text:span text:style-name="T6">JURÍDICA</text:span><text:span text:style-name="T398"> </text:span><text:span text:style-name="T6">Y</text:span><text:span text:style-name="T387"> </text:span><text:span text:style-name="T6">CONTRATACIÓN</text:span></text:p>
          </table:table-cell>
          <table:covered-table-cell/>
          <table:covered-table-cell/>
          <table:covered-table-cell/>
        </table:table-row>
        <table:table-row>
          <table:table-cell table:style-name="Tabla19.A5" office:value-type="string">
            <text:p text:style-name="P157">Mobiliario e instalaciones</text:p>
          </table:table-cell>
          <table:table-cell table:style-name="Tabla19.A5" office:value-type="string">
            <text:p text:style-name="P158">1</text:p>
          </table:table-cell>
          <table:table-cell table:style-name="Tabla19.A5" office:value-type="string">
            <text:p text:style-name="P158">1.100,00 /puesto</text:p>
          </table:table-cell>
          <table:table-cell table:style-name="Tabla19.A5" office:value-type="string">
            <text:p text:style-name="P146">1.100,00 </text:p>
          </table:table-cell>
        </table:table-row>
        <table:table-row>
          <table:table-cell table:style-name="Tabla19.A5" office:value-type="string">
            <text:p text:style-name="P157">Suministros y gastos en consumos</text:p>
          </table:table-cell>
          <table:table-cell table:style-name="Tabla19.A5" office:value-type="string">
            <text:p text:style-name="P158">1</text:p>
          </table:table-cell>
          <table:table-cell table:style-name="Tabla19.A5" office:value-type="string">
            <text:p text:style-name="P158">500,00 /año</text:p>
          </table:table-cell>
          <table:table-cell table:style-name="Tabla19.A5" office:value-type="string">
            <text:p text:style-name="P146">500,00 </text:p>
          </table:table-cell>
        </table:table-row>
        <table:table-row>
          <table:table-cell table:style-name="Tabla19.A5" office:value-type="string">
            <text:p text:style-name="P157">Material de oficina</text:p>
          </table:table-cell>
          <table:table-cell table:style-name="Tabla19.A5" office:value-type="string">
            <text:p text:style-name="P158">1</text:p>
          </table:table-cell>
          <table:table-cell table:style-name="Tabla19.A5" office:value-type="string">
            <text:p text:style-name="P158">200,00 /año</text:p>
          </table:table-cell>
          <table:table-cell table:style-name="Tabla19.A5" office:value-type="string">
            <text:p text:style-name="P146">200,00 </text:p>
          </table:table-cell>
        </table:table-row>
        <table:table-row>
          <table:table-cell table:style-name="Tabla19.A5" office:value-type="string">
            <text:p text:style-name="P157">Protección de Datos</text:p>
          </table:table-cell>
          <table:table-cell table:style-name="Tabla19.A5" office:value-type="string">
            <text:p text:style-name="P158">1</text:p>
          </table:table-cell>
          <table:table-cell table:style-name="Tabla19.A5" office:value-type="string">
            <text:p text:style-name="P158">1.000 </text:p>
          </table:table-cell>
          <table:table-cell table:style-name="Tabla19.A5" office:value-type="string">
            <text:p text:style-name="P146">1.000 </text:p>
          </table:table-cell>
        </table:table-row>
        <table:table-row>
          <table:table-cell table:style-name="Tabla19.A5" office:value-type="string">
            <text:p text:style-name="P157">Impuestos</text:p>
          </table:table-cell>
          <table:table-cell table:style-name="Tabla19.A5" office:value-type="string">
            <text:p text:style-name="P158">1</text:p>
          </table:table-cell>
          <table:table-cell table:style-name="Tabla19.A5" office:value-type="string">
            <text:p text:style-name="P158">700,00 </text:p>
          </table:table-cell>
          <table:table-cell table:style-name="Tabla19.A5" office:value-type="string">
            <text:p text:style-name="P146">700,00 </text:p>
          </table:table-cell>
        </table:table-row>
        <table:table-row>
          <table:table-cell table:style-name="Tabla19.A5" office:value-type="string">
            <text:p text:style-name="P157">Seguros generales (Oficinas, Instalaciones, almacén, etc.)</text:p>
          </table:table-cell>
          <table:table-cell table:style-name="Tabla19.A5" office:value-type="string">
            <text:p text:style-name="P158">1</text:p>
          </table:table-cell>
          <table:table-cell table:style-name="Tabla19.A5" office:value-type="string">
            <text:p text:style-name="P158">1.200,00 </text:p>
          </table:table-cell>
          <table:table-cell table:style-name="Tabla19.A5" office:value-type="string">
            <text:p text:style-name="P146">1.200,00 </text:p>
          </table:table-cell>
        </table:table-row>
        <table:table-row>
          <table:table-cell table:style-name="Tabla19.A5" office:value-type="string">
            <text:p text:style-name="P157">Servicios de Auditoría</text:p>
          </table:table-cell>
          <table:table-cell table:style-name="Tabla19.A5" office:value-type="string">
            <text:p text:style-name="P158">1</text:p>
          </table:table-cell>
          <table:table-cell table:style-name="Tabla19.A5" office:value-type="string">
            <text:p text:style-name="P158">8.000,00 /año</text:p>
          </table:table-cell>
          <table:table-cell table:style-name="Tabla19.A5" office:value-type="string">
            <text:p text:style-name="P146">0,00 </text:p>
          </table:table-cell>
        </table:table-row>
        <table:table-row>
          <table:table-cell table:style-name="Tabla19.A2" table:number-columns-spanned="4" office:value-type="string">
            <text:p text:style-name="P142"><text:span text:style-name="T6">DEPARTAMENTO</text:span><text:span text:style-name="T398"> </text:span><text:span text:style-name="T6">RRHH</text:span></text:p>
          </table:table-cell>
          <table:covered-table-cell/>
          <table:covered-table-cell/>
          <table:covered-table-cell/>
        </table:table-row>
        <table:table-row>
          <table:table-cell table:style-name="Tabla19.A5" office:value-type="string">
            <text:p text:style-name="P157">Seguros (personal)</text:p>
          </table:table-cell>
          <table:table-cell table:style-name="Tabla19.A5" office:value-type="string">
            <text:p text:style-name="P158">48</text:p>
          </table:table-cell>
          <table:table-cell table:style-name="Tabla19.A5" office:value-type="string">
            <text:p text:style-name="P158">45,00 /ud</text:p>
          </table:table-cell>
          <table:table-cell table:style-name="Tabla19.A5" office:value-type="string">
            <text:p text:style-name="P146">2.160,00 </text:p>
          </table:table-cell>
        </table:table-row>
        <table:table-row>
          <table:table-cell table:style-name="Tabla19.A5" office:value-type="string">
            <text:p text:style-name="P157">Formación Personal</text:p>
          </table:table-cell>
          <table:table-cell table:style-name="Tabla19.A5" office:value-type="string">
            <text:p text:style-name="P158">48</text:p>
          </table:table-cell>
          <table:table-cell table:style-name="Tabla19.A5" office:value-type="string">
            <text:p text:style-name="P158">290,00 /ud</text:p>
          </table:table-cell>
          <table:table-cell table:style-name="Tabla19.A5" office:value-type="string">
            <text:p text:style-name="P146">13.920,00 </text:p>
          </table:table-cell>
        </table:table-row>
        <table:table-row>
          <table:table-cell table:style-name="Tabla19.A5" office:value-type="string">
            <text:p text:style-name="P157">Prevención de Riesgos Laborales</text:p>
          </table:table-cell>
          <table:table-cell table:style-name="Tabla19.A5" office:value-type="string">
            <text:p text:style-name="P158">48</text:p>
          </table:table-cell>
          <table:table-cell table:style-name="Tabla19.A5" office:value-type="string">
            <text:p text:style-name="P158">50,00 /ud</text:p>
          </table:table-cell>
          <table:table-cell table:style-name="Tabla19.A5" office:value-type="string">
            <text:p text:style-name="P146">2.400,00 </text:p>
          </table:table-cell>
        </table:table-row>
        <table:table-row>
          <table:table-cell table:style-name="Tabla19.A5" office:value-type="string">
            <text:p text:style-name="P157">Control de presencia personal</text:p>
          </table:table-cell>
          <table:table-cell table:style-name="Tabla19.A5" office:value-type="string">
            <text:p text:style-name="P158">48</text:p>
          </table:table-cell>
          <table:table-cell table:style-name="Tabla19.A5" office:value-type="string">
            <text:p text:style-name="P158">3,25 /ud/mes</text:p>
          </table:table-cell>
          <table:table-cell table:style-name="Tabla19.A5" office:value-type="string">
            <text:p text:style-name="P146">2.016,00 </text:p>
          </table:table-cell>
        </table:table-row>
        <table:table-row>
          <table:table-cell table:style-name="Tabla19.A5" office:value-type="string">
            <text:p text:style-name="P157">Gastos suministros personal (agua, papel higiénico, productos de limpieza y aseo, etc.)</text:p>
          </table:table-cell>
          <table:table-cell table:style-name="Tabla19.A5" office:value-type="string">
            <text:p text:style-name="P158">48</text:p>
          </table:table-cell>
          <table:table-cell table:style-name="Tabla19.A5" office:value-type="string">
            <text:p text:style-name="P158">1.000,00 /mes</text:p>
          </table:table-cell>
          <table:table-cell table:style-name="Tabla19.A5" office:value-type="string">
            <text:p text:style-name="P146">12.000,00 </text:p>
          </table:table-cell>
        </table:table-row>
        <table:table-row>
          <table:table-cell table:style-name="Tabla19.A5" office:value-type="string">
            <text:p text:style-name="P157">Asesoría Fiscal y Auditoría Contable</text:p>
          </table:table-cell>
          <table:table-cell table:style-name="Tabla19.A5" office:value-type="string">
            <text:p text:style-name="P158">1</text:p>
          </table:table-cell>
          <table:table-cell table:style-name="Tabla19.A5" office:value-type="string">
            <text:p text:style-name="P158">2000 /año</text:p>
          </table:table-cell>
          <table:table-cell table:style-name="Tabla19.A5" office:value-type="string">
            <text:p text:style-name="P146">2.000,00 </text:p>
          </table:table-cell>
        </table:table-row>
        <table:table-row>
          <table:table-cell table:style-name="Tabla19.A5" office:value-type="string">
            <text:p text:style-name="P157">Asesoría Laboral</text:p>
          </table:table-cell>
          <table:table-cell table:style-name="Tabla19.A5" office:value-type="string">
            <text:p text:style-name="P158">48</text:p>
          </table:table-cell>
          <table:table-cell table:style-name="Tabla19.A5" office:value-type="string">
            <text:p text:style-name="P158">22,00 /pers/mes</text:p>
          </table:table-cell>
          <table:table-cell table:style-name="Tabla19.A5" office:value-type="string">
            <text:p text:style-name="P146">12.672,00 </text:p>
          </table:table-cell>
        </table:table-row>
        <text:soft-page-break/>
        <table:table-row>
          <table:table-cell table:style-name="Tabla19.A5" office:value-type="string">
            <text:p text:style-name="P157">Plan de Igualdad</text:p>
          </table:table-cell>
          <table:table-cell table:style-name="Tabla19.A5" office:value-type="string">
            <text:p text:style-name="P158">1</text:p>
          </table:table-cell>
          <table:table-cell table:style-name="Tabla19.A5" office:value-type="string">
            <text:p text:style-name="P158">1.000,00 /año</text:p>
          </table:table-cell>
          <table:table-cell table:style-name="Tabla19.A5" office:value-type="string">
            <text:p text:style-name="P146">1.000,00 </text:p>
          </table:table-cell>
        </table:table-row>
        <table:table-row>
          <table:table-cell table:style-name="Tabla19.A5" office:value-type="string">
            <text:p text:style-name="P157">Gastos Procedimientos Selección</text:p>
          </table:table-cell>
          <table:table-cell table:style-name="Tabla19.A5" office:value-type="string">
            <text:p text:style-name="P158">1</text:p>
          </table:table-cell>
          <table:table-cell table:style-name="Tabla19.A5" office:value-type="string">
            <text:p text:style-name="P158">500,00 </text:p>
          </table:table-cell>
          <table:table-cell table:style-name="Tabla19.A5" office:value-type="string">
            <text:p text:style-name="P146">500,00 </text:p>
          </table:table-cell>
        </table:table-row>
      </table:table>
      <text:p text:style-name="P185"><text:span text:style-name="T6">3.-RESUMEN</text:span><text:span text:style-name="T387"> </text:span><text:span text:style-name="T6">GENERAL.</text:span></text:p>
      <text:p text:style-name="P188">A través de la presente Memoria quedan establecidas las tarifas de Mogán Gestión Municipal, S.L para la anualidad 2025, indicando que, quedan al margen de la presente memoria y por ende de las tarifas a aprobar, cualquier tipo de encargo que, a la fecha, no ostente esta mercantil; todo ello sin perjuicio de poder modificarse a los efectos oportunos.</text:p>
      <text:p text:style-name="P188">Una vez establecidas las tarifas de GESTIONA para la anualidad 2025, deben someterse a su aprobación y a su publicación por parte de la Administración Local de la que es medio propio personificado (Ilustre Ayuntamiento de Mogán), así como a la aprobación por parte de los órganos internos de la propia sociedad mercantil.</text:p>
      <text:p text:style-name="P188">Es por lo que, por parte de quien suscribe, se procede a elevar la presente Memoria al Consejero Delegado-Presidente para que proceda a someterla a la aprobación por parte del Consejo de Administración.</text:p>
      <text:p text:style-name="P188">Por todo lo expuesto en la presente memoria, y sin perjuicio de opinión jurídica y técnica económica mejor fundada, se da traslado del presente informe al Ilustre Ayuntamiento de Mogán a los efectos legales y administrativos oportunos.»</text:p>
      <text:p text:style-name="P195"><text:span text:style-name="T376">Visto el informe de Secretaria, de fecha 28</text:span><text:span text:style-name="T375"> </text:span><text:span text:style-name="T376">de noviembre</text:span><text:span text:style-name="T375"> </text:span><text:span text:style-name="T376">de 2024 y con CSV </text:span><text:a xlink:type="simple" xlink:href="https://oat.mogan.es:8448/ventanilla/web/inicioWebc.do?opcion=noreg" text:style-name="Internet_20_link" text:visited-style-name="Visited_20_Internet_20_Link"><text:span text:style-name="T382">B3006754aa9071c0a32807e814d0b0726E</text:span></text:a><text:span text:style-name="T376">, en el que informa:</text:span></text:p>
      <text:p text:style-name="P194">«()</text:p>
      <text:p text:style-name="P184"><text:span text:style-name="T6">SEGUNDO.-</text:span> La <text:span text:style-name="T166">Ley 9/2017, de 8 de noviembre, de Contratos del Sector Público, por la que se transponen al ordenamiento jurídico español las Directivas del Parlamento Europeo y del Consejo 2014/23/UE y 2014/24/UE, de 26 de febrero de 2014,</text:span><text:span text:style-name="T153"> </text:span><text:span text:style-name="T167">regula los encargos a medios propios personificados en su </text:span><text:span text:style-name="T166">artículo 32.</text:span></text:p>
      <text:p text:style-name="P189"><text:span text:style-name="T117">El</text:span> <text:span text:style-name="T118">punto 2 </text:span><text:span text:style-name="T117">de dicho artículo dice así:</text:span></text:p>
      <text:p text:style-name="P212">&lt;&lt; 2. Tendrán la consideración de medio propio personificado respecto de una única entidad concreta del sector público aquellas personas jurídicas, de derecho público o de derecho privado, que cumplan todos y cada uno de los requisitos que se establecen a continuación:</text:p>
      <text:p text:style-name="P210">a) Que el poder adjudicador que pueda conferirle encargos ejerza sobre el ente destinatario de los mismos un control, directo o indirecto, análogo al que ostentaría sobre sus propios servicios o unidades, de manera que el primero pueda ejercer sobre el segundo una influencia decisiva sobre sus objetivos estratégicos y decisiones significativas.</text:p>
      <text:p text:style-name="P210">En todo caso se entenderá que el poder adjudicador que puede conferirle encargos ostenta sobre el ente destinatario del mismo un control análogo al que ejerce sobre sus propios servicios o unidades cuando él mismo o bien otro u otros poderes adjudicadores o personas jurídicas controlados del mismo modo por el primero puedan conferirle encargos que sean de ejecución obligatoria para el ente destinatario del encargo por así establecerlo los estatutos o el acto de creación, de manera que exista una unidad de decisión entre ellos, de acuerdo con instrucciones fijadas unilateralmente por el ente que puede realizar el encargo.</text:p>
      <text:p text:style-name="P213"><text:span text:style-name="T41">La compensación se establecerá por referencia a tarifas aprobadas por la entidad pública de la que depende el medio propio personificado para las actividades objeto de encargo realizadas por el medio propio directamente y, en la forma que reglamentariamente se determine,</text:span><text:span text:style-name="T18"> </text:span><text:span text:style-name="T42">atendiendo al coste efectivo soportado por el medio propio para las actividades objeto del encargo que se subcontraten con empresarios particulares en los casos en que este coste sea inferior al resultante de aplicar las tarifas a las actividades subcontratadas.</text:span></text:p>
      <text:p text:style-name="P211">Dichas tarifas se calcularán de manera que representen los costes reales de realización de las unidades producidas directamente por el medio propio.</text:p>
      <text:p text:style-name="P210">b) Que más del 80 por ciento de las actividades del ente destinatario del encargo se lleven a cabo en el ejercicio de los cometidos que le han sido confiados por el poder adjudicador que hace el encargo y que lo controla o por otras personas jurídicas controladas del mismo modo por la entidad que hace el encargo.</text:p>
      <text:p text:style-name="P210">[...].</text:p>
      <text:p text:style-name="P210">c) Cuando el ente destinatario del encargo sea un ente de personificación jurídico-privada, además, la totalidad de su capital o patrimonio tendrá que ser de titularidad o aportación pública.</text:p>
      <text:p text:style-name="P210">d) La condición de medio propio personificado de la entidad destinataria del encargo respecto del concreto poder adjudicador que hace el encargo deberá reconocerse expresamente en sus estatutos o actos de creación, previo cumplimiento de los siguientes requisitos:</text:p>
      <text:p text:style-name="P210"><text:soft-page-break/>1.º Conformidad o autorización expresa del poder adjudicador respecto del que vaya a ser medio propio.</text:p>
      <text:p text:style-name="P210">2.º Verificación por la entidad pública de que dependa el ente que vaya a ser medio propio, de que cuenta con medios personales y materiales apropiados para la realización de los encargos de conformidad con su objeto social.</text:p>
      <text:p text:style-name="P210">[...] &gt;&gt;</text:p>
      <text:p text:style-name="P184"><text:span text:style-name="T6">TERCERO.-</text:span> La <text:span text:style-name="T6">competencia</text:span> para esta <text:span text:style-name="T6">aprobación de tarifas</text:span> no está encomendada por la ley a ningún órgano municipal en concreto, por lo que en aplicación de lo dispuesto en el artículo 21.1.s) de la Ley 7/1985, de 2 de abril, Reguladora de las Bases del Régimen Local, será la Alcaldía el órgano responsable de su aprobación. Ahora bien, dado que se trata de un acuerdo previo y necesario para poder proceder al encargo a un medio propio personificado, y teniendo en cuenta que en esta materia, regulada por la LCSP, se aplica lo dispuesto en la Disposición Adicional Segunda de esta, que asigna la competencia para los contratos de esta cuantía a la Alcaldía, y que esta la ha delegado en la <text:span text:style-name="T6">Junta de Gobierno Local</text:span>, debería ser este último órgano el competente para adoptar el acuerdo que corresponda.</text:p>
      <text:p text:style-name="P186"><text:span text:style-name="T41">CUARTO.-</text:span><text:span text:style-name="T18"> </text:span><text:span text:style-name="T42">La </text:span><text:span text:style-name="T41">Junta de Gobierno Local</text:span><text:span text:style-name="T42">, por tanto, deberá adoptar un </text:span><text:span text:style-name="T41">acuerdo para aprobar las tarifas</text:span><text:span text:style-name="T18"> </text:span><text:span text:style-name="T42">aplicables a las actuaciones a realizar en los encargos</text:span><text:span text:style-name="T18"> </text:span><text:span text:style-name="T42">de </text:span><text:span text:style-name="T176">los servicios de Limpieza de instalaciones Municipales, Estacionamiento Limitado y controlado en la vía pública bajo control horario, Guardia para mantenimiento de las redes de abastecimiento y alcantarillado, supervisión y control de los depósitos municipales y lectura, verificación, mantenimiento e instalación de contadores, Archivo Municipal ,Gestión, explotación y administración del aparcamiento subterráneo Municipal de Arguineguín , Servicios de Temporada en las Playas del Municipio de Mogán (a excepción de los servicios deportivos), Asesoría Jurídica en materia Tributaria, Recaudatoria y Concursal</text:span><text:span text:style-name="T177">,</text:span><text:span text:style-name="T18"> </text:span><text:span text:style-name="T42">a realizar por la sociedad mercantil de capital público Mogán Gestión Municipal,</text:span><text:span text:style-name="T18"> </text:span><text:span text:style-name="T42">S.L. como medio propio personificado dependiente de esta administración, teniendo en cuenta que </text:span><text:span text:style-name="T41">esas tarifas habrán de corresponderse con los costes reales que supone el encargo</text:span><text:span text:style-name="T42">, de acuerdo con lo establecido en el artículo 32.2 de la LCSP.</text:span><text:span text:style-name="T378">»</text:span></text:p>
      <text:p text:style-name="P41">FUNDAMENTOS JURÍDICOS</text:p>
      <text:p text:style-name="P42"><text:span text:style-name="T48">PRIMERO.- </text:span><text:span text:style-name="T47">Ley 9/2017, de 8 de noviembre, de Contratos del Sector Público, por la que se transponen al ordenamiento jurídico español las Directivas del Parlamento Europeo y del Consejo 2014/23/UE y 2014/24/UE, de 26 de febrero de 2014, en adelante LCSP</text:span><text:span text:style-name="T401">, regula los encargos a medios propios personificados en su artículo 32. El punto 4 de dicho artículo dice lo siguiente:</text:span></text:p>
      <text:p text:style-name="P184">4. Tendrán la consideración de medio propio personificado respecto de dos o más poderes adjudicadores que sean independientes entre sí aquellas personas jurídicas, de derecho público o de derecho privado, que cumplan todos y cada uno de los requisitos que se establecen a continuación:</text:p>
      <text:p text:style-name="P190">a) Que los poderes adjudicadores que puedan conferirle encargos ejerzan sobre el ente destinatario del mismo un control conjunto análogo al que ostentarían sobre sus propios servicios o unidades.</text:p>
      <text:p text:style-name="P190">Se entenderá que existe control conjunto cuando se cumplan todas las condiciones siguientes:</text:p>
      <text:p text:style-name="P190">1.º Que en los órganos decisorios del ente destinatario del encargo estén representados todos los entes que puedan conferirle encargos, pudiendo cada representante representar a varios de estos últimos o a la totalidad de ellos.</text:p>
      <text:p text:style-name="P190">2.º Que estos últimos puedan ejercer directa y conjuntamente una influencia decisiva sobre los objetivos estratégicos y sobre las decisiones significativas del ente destinatario del encargo.</text:p>
      <text:p text:style-name="P190">3.º Que el ente destinatario del encargo no persiga intereses contrarios a los intereses de los entes que puedan conferirle encargos.</text:p>
      <text:p text:style-name="P184"><text:span text:style-name="T44">La compensación se establecerá, por referencia a tarifas aprobadas por la entidad pública de la que depende el medio propio personificado para las actividades objeto de encargo realizadas por el medio propio directamente y, en la forma que reglamentariamente se determine,</text:span><text:span text:style-name="T18"> </text:span><text:span text:style-name="T49">atendiendo al coste efectivo soportado por el medio propio para las actividades objeto del encargo que se subcontraten con empresarios particulares en los casos en que este coste sea inferior al resultante de aplicar las tarifas a las actividades subcontratadas.</text:span></text:p>
      <text:p text:style-name="P191">Dichas tarifas se calcularán de manera que representen los costes reales de realización de las unidades producidas directamente por el medio propio.</text:p>
      <text:p text:style-name="P190">b) Que más del 80 por ciento de las actividades del ente destinatario del encargo se lleven a cabo en el ejercicio de los cometidos que le han sido confiados por los poderes adjudicadores que lo controlan o por otras personas jurídicas controladas por los mismos poderes adjudicadores. El cálculo del 80 por ciento se hará de acuerdo con lo establecido en la letra b) del apartado 2 de este artículo.</text:p>
      <text:p text:style-name="P190">c) Que cumplan los requisitos que establece este artículo en su apartado 2 letras c) y d).</text:p>
      <text:p text:style-name="P42"><text:span text:style-name="T47">En el informe d</text:span><text:span text:style-name="T377">el Director General de Mogán Gestión Municipal,</text:span><text:span text:style-name="T372"> </text:span><text:span text:style-name="T377">S.L, </text:span><text:span text:style-name="T47">transcrito en los antecedentes expuestos,</text:span> <text:span text:style-name="T135">se expresan los costes reales que se tendrán en cuenta para fijar esas tarifas, de manera que se cumpla con lo expresado en el artículo 32.4 LCSP y representen los costes reales de realización de las unidades producidas directamente por el medio propio.</text:span></text:p>
      <text:p text:style-name="P70"><text:span text:style-name="T6">SEGUNDO.-</text:span> <text:span text:style-name="T146">La competencia para esta aprobación de tarifas no está encomendada por la ley a ningún órgano municipal en concreto, por lo que en aplicación de lo dispuesto en el artículo 21.1.s) de la Ley 7/1985, de 2 de abril, Reguladora de las Bases del Régimen Local, será la Alcaldía el órgano responsable de su aprobación. Ahora bien, dado que se trata de un acuerdo previo y necesario para poder proceder al encargo a un medio propio personificado, y teniendo en cuenta que en esta materia, regulada por la LCSP, se aplica lo dispuesto en la Disposición Adicional Segunda de esta, que asigna la competencia para los contratos de esta cuantía a la Alcaldía, y que esta la ha delegado en la Junta de Gobierno Local, debería ser este último órgano el competente para adoptar el acuerdo que corresponda.</text:span></text:p>
      <text:p text:style-name="P42"><text:span text:style-name="T48">TERCERO</text:span><text:span text:style-name="T41">.- </text:span><text:span text:style-name="T42">La Junta de Gobierno Local, por tanto</text:span><text:span text:style-name="T46">, deberá adoptar un acuerdo para aprobar las tarifas aplicables a las actuaciones a realizar en los encargos p</text:span><text:span text:style-name="T176">ara los servicios de Limpieza de instalaciones Municipales, Estacionamiento Limitado y controlado en la vía pública bajo control horario, Guardia para mantenimiento de las redes de abastecimiento y alcantarillado, </text:span><text:soft-page-break/><text:span text:style-name="T176">supervisión y control de los depósitos municipales y lectura, verificación, mantenimiento e instalación de contadores, Archivo Municipal ,Gestión, explotación y administración del aparcamiento subterráneo Municipal de Arguineguín , Servicios de Temporada en las Playas del Municipio de Mogán (a excepción de los servicios deportivos), Asesoría Jurídica en materia Tributaria, Recaudatoria y Concursal, </text:span><text:span text:style-name="T46">a prestar</text:span><text:span text:style-name="T18"> </text:span><text:span text:style-name="T46">por la sociedad mercantil de capital público Mogán Gestión Municipal, S.L. como medio propio personificado dependiente de esta administración, teniendo en cuenta que esas tarifas habrán de corresponderse con los costes reales que supone el encargo, de acuerdo con lo establecido en el artículo 32.4.3º de la LCSP.</text:span></text:p>
      <text:p text:style-name="P43">En virtud de todo lo anterior, tengo a bien elevar a la Junta de Gobierno Local del Ayuntamiento de Mogán la siguiente </text:p>
      <text:p text:style-name="P44">PROPUESTA DE RESOLUCIÓN</text:p>
      <text:p text:style-name="P42"><text:span text:style-name="T124">PRIMERO.-</text:span><text:span text:style-name="T123"> A</text:span><text:span text:style-name="T46">probar las tarifas aplicables a las actuaciones </text:span><text:span text:style-name="T176">para los servicios de Limpieza de instalaciones Municipales, Estacionamiento Limitado y controlado en la vía pública bajo control horario, Guardia para mantenimiento de las redes de abastecimiento y alcantarillado, supervisión y control de los depósitos municipales y lectura, verificación, mantenimiento e instalación de contadores, Archivo Municipal ,Gestión, explotación y administración del aparcamiento subterráneo Municipal de Arguineguín , Servicios de Temporada en las Playas del Municipio de Mogán (a excepción de los servicios deportivos), Asesoría Jurídica en materia Tributaria, Recaudatoria y Concursal, </text:span><text:span text:style-name="T46">a realizar por la sociedad mercantil de capital público Mogán Sociocultural S.L., que se figuran en el anexo.</text:span></text:p>
      <text:p text:style-name="P45"><text:span text:style-name="T6">SEGUNDO.-</text:span> Las tarifas, que se corresponden con los costes reales que supondrán los encargos, se aplicarán por unidades de ejecución o actuaciones realizadas y serán de aplicación durante todo el año 2025. </text:p>
      <text:p text:style-name="P84"><text:span text:style-name="T6">TERCERO.-</text:span> <text:span text:style-name="T146">Notificar la presente resolución a la Intervención General y a la empresa Mogán Sociocultural, S.L.&gt;&gt;</text:span></text:p>
      <text:p text:style-name="P91">En virtud de todo lo anterior, tengo a bien elevar a la Junta de Gobierno Local del Ayuntamiento de Mogán la siguiente </text:p>
      <text:p text:style-name="P92">PROPUESTA</text:p>
      <text:p text:style-name="P29"><text:span text:style-name="T118">PRIMERO.-</text:span><text:span text:style-name="T117"> A</text:span><text:span text:style-name="T169">probar las tarifas aplicables a las actuaciones </text:span><text:span text:style-name="T170">para los servicios de Limpieza de instalaciones Municipales, Estacionamiento Limitado y controlado en la vía pública bajo control horario, Guardia para mantenimiento de las redes de abastecimiento y alcantarillado, supervisión y control de los depósitos municipales y lectura, verificación, mantenimiento e instalación de contadores, Archivo Municipal ,Gestión, explotación y administración del aparcamiento subterráneo Municipal de Arguineguín , Servicios de Temporada en las Playas del Municipio de Mogán (a excepción de los servicios deportivos), Asesoría Jurídica en materia Tributaria, Recaudatoria y Concursal, </text:span><text:span text:style-name="T169">a realizar por la sociedad mercantil de capital público Mogán Sociocultural S.L., que se figuran en el anexo.</text:span></text:p>
      <text:p text:style-name="P28"><text:span text:style-name="T6">SEGUNDO.-</text:span> Las tarifas, que se corresponden con los costes reales que supondrán los encargos, se aplicarán por unidades de ejecución o actuaciones realizadas y serán de aplicación durante todo el año 2025. </text:p>
      <text:p text:style-name="P93"><text:span text:style-name="T6">TERCERO.-</text:span> <text:span text:style-name="T146">Notificar la presente resolución a la Intervención General y a la empresa Mogán Sociocultural, S.L.</text:span></text:p>
      <text:p text:style-name="P85">ANEXO</text:p>
      <text:list xml:id="list1389522328645997483" text:style-name="L4">
        <text:list-item>
          <text:list>
            <text:list-item>
              <text:h text:style-name="P384" text:outline-level="2">1.-PRECIOS<text:span text:style-name="T383"> </text:span>BASE.</text:h>
            </text:list-item>
          </text:list>
        </text:list-item>
      </text:list>
      <text:p text:style-name="P180"><text:span text:style-name="T158">1.1.-Precios</text:span><text:span text:style-name="T235"> </text:span><text:span text:style-name="T158">Base</text:span><text:span text:style-name="T234"> </text:span><text:span text:style-name="T158">de</text:span><text:span text:style-name="T237"> </text:span><text:span text:style-name="T158">Mano</text:span><text:span text:style-name="T234"> </text:span><text:span text:style-name="T158">de</text:span><text:span text:style-name="T235"> </text:span><text:span text:style-name="T158">Obra</text:span></text:p>
      <table:table table:name="Tabla20" table:style-name="Tabla20">
        <table:table-column table:style-name="Tabla20.A"/>
        <table:table-column table:style-name="Tabla20.B"/>
        <table:table-column table:style-name="Tabla20.C"/>
        <table:table-row>
          <table:table-cell table:style-name="Tabla20.A1" office:value-type="string">
            <text:p text:style-name="P131">CATEGORÍA</text:p>
          </table:table-cell>
          <table:table-cell table:style-name="Tabla20.A1" office:value-type="string">
            <text:p text:style-name="P129"><text:span text:style-name="T158">COSTE</text:span><text:span text:style-name="T234"> </text:span><text:span text:style-name="T158">MENSUAL</text:span></text:p>
          </table:table-cell>
          <table:table-cell table:style-name="Tabla20.A1" office:value-type="string">
            <text:p text:style-name="P129"><text:span text:style-name="T158">COSTE</text:span><text:span text:style-name="T237"> </text:span><text:span text:style-name="T158">ANUAL</text:span></text:p>
          </table:table-cell>
        </table:table-row>
        <table:table-row>
          <table:table-cell table:style-name="Tabla20.A2" office:value-type="string">
            <text:p text:style-name="P130">Limpiador/a</text:p>
          </table:table-cell>
          <table:table-cell table:style-name="Tabla20.A2" office:value-type="string">
            <text:p text:style-name="P129">2.329,24 </text:p>
          </table:table-cell>
          <table:table-cell table:style-name="Tabla20.A2" office:value-type="string">
            <text:p text:style-name="P129">27.950,92 </text:p>
          </table:table-cell>
        </table:table-row>
        <table:table-row>
          <table:table-cell table:style-name="Tabla20.A2" office:value-type="string">
            <text:p text:style-name="P130">Oficial de Segunda (Fontanero)</text:p>
          </table:table-cell>
          <table:table-cell table:style-name="Tabla20.A2" office:value-type="string">
            <text:p text:style-name="P129">2.687,50 </text:p>
          </table:table-cell>
          <table:table-cell table:style-name="Tabla20.A2" office:value-type="string">
            <text:p text:style-name="P129">32.249,94 </text:p>
          </table:table-cell>
        </table:table-row>
        <table:table-row>
          <table:table-cell table:style-name="Tabla20.A2" office:value-type="string">
            <text:p text:style-name="P130">Licenciado/a (Archivero)</text:p>
          </table:table-cell>
          <table:table-cell table:style-name="Tabla20.A2" office:value-type="string">
            <text:p text:style-name="P129">5.776,81 </text:p>
          </table:table-cell>
          <table:table-cell table:style-name="Tabla20.A2" office:value-type="string">
            <text:p text:style-name="P129">69.321,66 </text:p>
          </table:table-cell>
        </table:table-row>
        <table:table-row>
          <table:table-cell table:style-name="Tabla20.A2" office:value-type="string">
            <text:p text:style-name="P130">Licenciado/a (Letrados)</text:p>
          </table:table-cell>
          <table:table-cell table:style-name="Tabla20.A2" office:value-type="string">
            <text:p text:style-name="P129">7.371,67 </text:p>
          </table:table-cell>
          <table:table-cell table:style-name="Tabla20.A2" office:value-type="string">
            <text:p text:style-name="P129">88.460,09 </text:p>
          </table:table-cell>
        </table:table-row>
        <table:table-row>
          <table:table-cell table:style-name="Tabla20.A2" office:value-type="string">
            <text:p text:style-name="P130">Inspector/a (Zona Azul)</text:p>
          </table:table-cell>
          <table:table-cell table:style-name="Tabla20.A2" office:value-type="string">
            <text:p text:style-name="P129">2.970,80 </text:p>
          </table:table-cell>
          <table:table-cell table:style-name="Tabla20.A2" office:value-type="string">
            <text:p text:style-name="P129">35.649,58 </text:p>
          </table:table-cell>
        </table:table-row>
        <text:soft-page-break/>
        <table:table-row>
          <table:table-cell table:style-name="Tabla20.A2" office:value-type="string">
            <text:p text:style-name="P130">Controlador/a (Zona Azul)</text:p>
          </table:table-cell>
          <table:table-cell table:style-name="Tabla20.A2" office:value-type="string">
            <text:p text:style-name="P129">2.105,03 </text:p>
          </table:table-cell>
          <table:table-cell table:style-name="Tabla20.A2" office:value-type="string">
            <text:p text:style-name="P129">25.260,37 </text:p>
          </table:table-cell>
        </table:table-row>
        <table:table-row>
          <table:table-cell table:style-name="Tabla20.A2" office:value-type="string">
            <text:p text:style-name="P130">Encargado/a Aparcamiento</text:p>
          </table:table-cell>
          <table:table-cell table:style-name="Tabla20.A2" office:value-type="string">
            <text:p text:style-name="P129">2.842,82 </text:p>
          </table:table-cell>
          <table:table-cell table:style-name="Tabla20.A2" office:value-type="string">
            <text:p text:style-name="P129">34.113,90 </text:p>
          </table:table-cell>
        </table:table-row>
        <table:table-row>
          <table:table-cell table:style-name="Tabla20.A2" office:value-type="string">
            <text:p text:style-name="P130">Agente Aparcamiento</text:p>
          </table:table-cell>
          <table:table-cell table:style-name="Tabla20.A2" office:value-type="string">
            <text:p text:style-name="P129">2.279,02 </text:p>
          </table:table-cell>
          <table:table-cell table:style-name="Tabla20.A2" office:value-type="string">
            <text:p text:style-name="P129">27.348,19 </text:p>
          </table:table-cell>
        </table:table-row>
        <table:table-row>
          <table:table-cell table:style-name="Tabla20.A2" office:value-type="string">
            <text:p text:style-name="P130">Inspector/a Playas</text:p>
          </table:table-cell>
          <table:table-cell table:style-name="Tabla20.A2" office:value-type="string">
            <text:p text:style-name="P129">2.962,55 </text:p>
          </table:table-cell>
          <table:table-cell table:style-name="Tabla20.A2" office:value-type="string">
            <text:p text:style-name="P129">35.550,61 </text:p>
          </table:table-cell>
        </table:table-row>
        <table:table-row>
          <table:table-cell table:style-name="Tabla20.A2" office:value-type="string">
            <text:p text:style-name="P130">Coordinador/a Salvamento</text:p>
          </table:table-cell>
          <table:table-cell table:style-name="Tabla20.A2" office:value-type="string">
            <text:p text:style-name="P129">2.929,26 </text:p>
          </table:table-cell>
          <table:table-cell table:style-name="Tabla20.A2" office:value-type="string">
            <text:p text:style-name="P129">35.151,08 </text:p>
          </table:table-cell>
        </table:table-row>
        <table:table-row>
          <table:table-cell table:style-name="Tabla20.A2" office:value-type="string">
            <text:p text:style-name="P130">Oficial 2 técnico oficina nivel 6</text:p>
            <text:p text:style-name="P130">Playas</text:p>
          </table:table-cell>
          <table:table-cell table:style-name="Tabla20.A2" office:value-type="string">
            <text:p text:style-name="P129">3.775,48 </text:p>
          </table:table-cell>
          <table:table-cell table:style-name="Tabla20.A2" office:value-type="string">
            <text:p text:style-name="P129">45.305,77 </text:p>
          </table:table-cell>
        </table:table-row>
        <table:table-row>
          <table:table-cell table:style-name="Tabla20.A2" office:value-type="string">
            <text:p text:style-name="P130">Oficial mantenimiento</text:p>
          </table:table-cell>
          <table:table-cell table:style-name="Tabla20.A2" office:value-type="string">
            <text:p text:style-name="P129">1.980,71 </text:p>
          </table:table-cell>
          <table:table-cell table:style-name="Tabla20.A2" office:value-type="string">
            <text:p text:style-name="P129">23.768,57 </text:p>
          </table:table-cell>
        </table:table-row>
        <table:table-row>
          <table:table-cell table:style-name="Tabla20.A2" office:value-type="string">
            <text:p text:style-name="P130">Hamaquero/a</text:p>
          </table:table-cell>
          <table:table-cell table:style-name="Tabla20.A2" office:value-type="string">
            <text:p text:style-name="P129">1.932,38 </text:p>
          </table:table-cell>
          <table:table-cell table:style-name="Tabla20.A2" office:value-type="string">
            <text:p text:style-name="P129">23.188,58 </text:p>
          </table:table-cell>
        </table:table-row>
        <table:table-row>
          <table:table-cell table:style-name="Tabla20.A2" office:value-type="string">
            <text:p text:style-name="P130">Socorrista</text:p>
          </table:table-cell>
          <table:table-cell table:style-name="Tabla20.A2" office:value-type="string">
            <text:p text:style-name="P129">1.929,77 </text:p>
          </table:table-cell>
          <table:table-cell table:style-name="Tabla20.A2" office:value-type="string">
            <text:p text:style-name="P129">23.157,29 </text:p>
          </table:table-cell>
        </table:table-row>
      </table:table>
      <text:p text:style-name="P209">1.2.-Precios<text:span text:style-name="T383"> </text:span>Base<text:span text:style-name="T383"> </text:span>de<text:span text:style-name="T383"> </text:span>Materiales asociados<text:span text:style-name="T387"> </text:span>a<text:span text:style-name="T383"> </text:span>mano<text:span text:style-name="T383"> </text:span>de<text:span text:style-name="T383"> </text:span>obra.</text:p>
      <table:table table:name="Tabla21" table:style-name="Tabla21">
        <table:table-column table:style-name="Tabla21.A"/>
        <table:table-column table:style-name="Tabla21.B"/>
        <table:table-column table:style-name="Tabla21.C"/>
        <table:table-row>
          <table:table-cell table:style-name="Tabla21.A1" office:value-type="string">
            <text:p text:style-name="P131">MATERIAL</text:p>
          </table:table-cell>
          <table:table-cell table:style-name="Tabla21.A1" office:value-type="string">
            <text:p text:style-name="P131">CATEGORÍA</text:p>
          </table:table-cell>
          <table:table-cell table:style-name="Tabla21.A1" office:value-type="string">
            <text:p text:style-name="P129"><text:span text:style-name="T158">PRECIO</text:span><text:span text:style-name="T234"> </text:span><text:span text:style-name="T158">BASE</text:span></text:p>
          </table:table-cell>
        </table:table-row>
        <table:table-row>
          <table:table-cell table:style-name="Tabla21.A2" table:number-rows-spanned="11" office:value-type="string">
            <text:p text:style-name="P197"><text:span text:style-name="T154">Uniformidad</text:span><text:span text:style-name="T234"> </text:span><text:span text:style-name="T154">y</text:span><text:span text:style-name="T237"> </text:span><text:span text:style-name="T154">EPIS</text:span></text:p>
          </table:table-cell>
          <table:table-cell table:style-name="Tabla21.A2" office:value-type="string">
            <text:p text:style-name="P129">Limpiador/a</text:p>
          </table:table-cell>
          <table:table-cell table:style-name="Tabla21.A2" office:value-type="string">
            <text:p text:style-name="P129">100,00 /año</text:p>
          </table:table-cell>
        </table:table-row>
        <table:table-row>
          <table:covered-table-cell/>
          <table:table-cell table:style-name="Tabla21.A2" office:value-type="string">
            <text:p text:style-name="P129">Oficial de Segunda (Fontanero)</text:p>
          </table:table-cell>
          <table:table-cell table:style-name="Tabla21.A2" office:value-type="string">
            <text:p text:style-name="P129">100,00 /año </text:p>
          </table:table-cell>
        </table:table-row>
        <table:table-row>
          <table:covered-table-cell/>
          <table:table-cell table:style-name="Tabla21.A2" office:value-type="string">
            <text:p text:style-name="P129">Inspector/a (Zona Azul)</text:p>
          </table:table-cell>
          <table:table-cell table:style-name="Tabla21.A2" office:value-type="string">
            <text:p text:style-name="P129">100,00 /año</text:p>
          </table:table-cell>
        </table:table-row>
        <table:table-row>
          <table:covered-table-cell/>
          <table:table-cell table:style-name="Tabla21.A2" office:value-type="string">
            <text:p text:style-name="P129">Controlador/a (Zona Azul)</text:p>
          </table:table-cell>
          <table:table-cell table:style-name="Tabla21.A2" office:value-type="string">
            <text:p text:style-name="P129">100,00 /año </text:p>
          </table:table-cell>
        </table:table-row>
        <table:table-row>
          <table:covered-table-cell/>
          <table:table-cell table:style-name="Tabla21.A2" office:value-type="string">
            <text:p text:style-name="P129">Encargado/a Aparcamiento</text:p>
          </table:table-cell>
          <table:table-cell table:style-name="Tabla21.A2" office:value-type="string">
            <text:p text:style-name="P129">100,00 /año</text:p>
          </table:table-cell>
        </table:table-row>
        <table:table-row>
          <table:covered-table-cell/>
          <table:table-cell table:style-name="Tabla21.A2" office:value-type="string">
            <text:p text:style-name="P129">Agente Aparcamiento</text:p>
          </table:table-cell>
          <table:table-cell table:style-name="Tabla21.A2" office:value-type="string">
            <text:p text:style-name="P129">100,00 /año</text:p>
          </table:table-cell>
        </table:table-row>
        <table:table-row>
          <table:covered-table-cell/>
          <table:table-cell table:style-name="Tabla21.A2" office:value-type="string">
            <text:p text:style-name="P129">Inspector/a Playas</text:p>
          </table:table-cell>
          <table:table-cell table:style-name="Tabla21.A2" office:value-type="string">
            <text:p text:style-name="P129">95,00 /año</text:p>
          </table:table-cell>
        </table:table-row>
        <table:table-row>
          <table:covered-table-cell/>
          <table:table-cell table:style-name="Tabla21.A2" office:value-type="string">
            <text:p text:style-name="P129">Coordinador/a Salvamento</text:p>
          </table:table-cell>
          <table:table-cell table:style-name="Tabla21.A2" office:value-type="string">
            <text:p text:style-name="P129">95,00 /año</text:p>
          </table:table-cell>
        </table:table-row>
        <table:table-row>
          <table:covered-table-cell/>
          <table:table-cell table:style-name="Tabla21.A2" office:value-type="string">
            <text:p text:style-name="P129">Oficial mantenimiento</text:p>
          </table:table-cell>
          <table:table-cell table:style-name="Tabla21.A2" office:value-type="string">
            <text:p text:style-name="P129">123,60 /año</text:p>
          </table:table-cell>
        </table:table-row>
        <table:table-row>
          <table:covered-table-cell/>
          <table:table-cell table:style-name="Tabla21.A2" office:value-type="string">
            <text:p text:style-name="P129">Hamaquero/a</text:p>
          </table:table-cell>
          <table:table-cell table:style-name="Tabla21.A2" office:value-type="string">
            <text:p text:style-name="P129">95,00 /año</text:p>
          </table:table-cell>
        </table:table-row>
        <table:table-row>
          <table:covered-table-cell/>
          <table:table-cell table:style-name="Tabla21.A2" office:value-type="string">
            <text:p text:style-name="P133">Socorrista</text:p>
          </table:table-cell>
          <table:table-cell table:style-name="Tabla21.A2" office:value-type="string">
            <text:p text:style-name="P133">95,00 /año</text:p>
          </table:table-cell>
        </table:table-row>
        <table:table-row>
          <table:table-cell table:style-name="Tabla21.A2" table:number-rows-spanned="7" office:value-type="string">
            <text:p text:style-name="P199"><text:span text:style-name="T154">Protección</text:span><text:span text:style-name="T237"> </text:span><text:span text:style-name="T154">Solar</text:span></text:p>
          </table:table-cell>
          <table:table-cell table:style-name="Tabla21.A2" office:value-type="string">
            <text:p text:style-name="P133">Oficial de Segunda (Fontanero)</text:p>
          </table:table-cell>
          <table:table-cell table:style-name="Tabla21.A2" office:value-type="string">
            <text:p text:style-name="P133">10,00 /mes</text:p>
          </table:table-cell>
        </table:table-row>
        <table:table-row>
          <table:covered-table-cell/>
          <table:table-cell table:style-name="Tabla21.A2" office:value-type="string">
            <text:p text:style-name="P133">Inspector/a (Zona Azul)</text:p>
          </table:table-cell>
          <table:table-cell table:style-name="Tabla21.A2" office:value-type="string">
            <text:p text:style-name="P133">10,00 /mes<text:soft-page-break/></text:p>
          </table:table-cell>
        </table:table-row>
        <table:table-row>
          <table:covered-table-cell/>
          <table:table-cell table:style-name="Tabla21.A2" office:value-type="string">
            <text:p text:style-name="P133">Controlador/a (Zona Azul)</text:p>
          </table:table-cell>
          <table:table-cell table:style-name="Tabla21.A2" office:value-type="string">
            <text:p text:style-name="P133">10,00 /mes</text:p>
          </table:table-cell>
        </table:table-row>
        <table:table-row>
          <table:covered-table-cell/>
          <table:table-cell table:style-name="Tabla21.A2" office:value-type="string">
            <text:p text:style-name="P133">Inspector/a Playas</text:p>
          </table:table-cell>
          <table:table-cell table:style-name="Tabla21.A2" office:value-type="string">
            <text:p text:style-name="P133">10,00 /mes</text:p>
          </table:table-cell>
        </table:table-row>
        <table:table-row>
          <table:covered-table-cell/>
          <table:table-cell table:style-name="Tabla21.A2" office:value-type="string">
            <text:p text:style-name="P133">Coordinador/a Salvamento</text:p>
          </table:table-cell>
          <table:table-cell table:style-name="Tabla21.A2" office:value-type="string">
            <text:p text:style-name="P133">10,00 /mes</text:p>
          </table:table-cell>
        </table:table-row>
        <table:table-row>
          <table:covered-table-cell/>
          <table:table-cell table:style-name="Tabla21.A2" office:value-type="string">
            <text:p text:style-name="P133">Oficial mantenimiento</text:p>
          </table:table-cell>
          <table:table-cell table:style-name="Tabla21.A2" office:value-type="string">
            <text:p text:style-name="P133">10,00 /mes</text:p>
          </table:table-cell>
        </table:table-row>
        <table:table-row>
          <table:covered-table-cell/>
          <table:table-cell table:style-name="Tabla21.A2" office:value-type="string">
            <text:p text:style-name="P133">Hamaquero/a</text:p>
          </table:table-cell>
          <table:table-cell table:style-name="Tabla21.A2" office:value-type="string">
            <text:p text:style-name="P133">10,00 /mes</text:p>
          </table:table-cell>
        </table:table-row>
        <table:table-row>
          <table:table-cell table:style-name="Tabla21.A2" office:value-type="string">
            <text:p text:style-name="P134">Herramientas</text:p>
          </table:table-cell>
          <table:table-cell table:style-name="Tabla21.A2" office:value-type="string">
            <text:p text:style-name="P133">Encargado/a Aparcamiento</text:p>
          </table:table-cell>
          <table:table-cell table:style-name="Tabla21.A2" office:value-type="string">
            <text:p text:style-name="P133">16,67 /mes</text:p>
          </table:table-cell>
        </table:table-row>
      </table:table>
      <text:p text:style-name="P192"><text:span text:style-name="Strong_20_Emphasis"><text:span text:style-name="T254">2.-PREVISIÓN DE COSTES DIRECTOS. </text:span></text:span><text:span text:style-name="Strong_20_Emphasis"><text:span text:style-name="T255">PRECIOS</text:span></text:span><text:span text:style-name="Strong_20_Emphasis"><text:span text:style-name="T256"> </text:span></text:span><text:span text:style-name="Strong_20_Emphasis"><text:span text:style-name="T254">DESCOMPUESTOS.</text:span></text:span></text:p>
      <table:table table:name="Tabla22" table:style-name="Tabla22">
        <table:table-column table:style-name="Tabla22.A"/>
        <table:table-column table:style-name="Tabla22.B"/>
        <table:table-column table:style-name="Tabla22.C"/>
        <table:table-column table:style-name="Tabla22.D"/>
        <table:table-row>
          <table:table-cell table:style-name="Tabla22.A1" table:number-columns-spanned="4" office:value-type="string">
            <text:p text:style-name="P139">LIMPIEZA OFICINAS</text:p>
          </table:table-cell>
          <table:covered-table-cell/>
          <table:covered-table-cell/>
          <table:covered-table-cell/>
        </table:table-row>
        <table:table-row>
          <table:table-cell table:style-name="Tabla22.A2" table:number-columns-spanned="4" office:value-type="string">
            <text:p text:style-name="P148"><text:span text:style-name="T253">COSTES</text:span><text:span text:style-name="T237"> </text:span><text:span text:style-name="T253">VARIABLES</text:span><text:span text:style-name="T237"> </text:span><text:span text:style-name="T253">ANUALES</text:span></text:p>
          </table:table-cell>
          <table:covered-table-cell/>
          <table:covered-table-cell/>
          <table:covered-table-cell/>
        </table:table-row>
        <table:table-row>
          <table:table-cell table:style-name="Tabla22.A2" office:value-type="string">
            <text:p text:style-name="P161">CONCEPTO</text:p>
          </table:table-cell>
          <table:table-cell table:style-name="Tabla22.A2" office:value-type="string">
            <text:p text:style-name="P161">UNIDADES</text:p>
          </table:table-cell>
          <table:table-cell table:style-name="Tabla22.A2" office:value-type="string">
            <text:p text:style-name="P161">PRECIO</text:p>
          </table:table-cell>
          <table:table-cell table:style-name="Tabla22.A2" office:value-type="string">
            <text:p text:style-name="P148"><text:span text:style-name="T253">TOTAL</text:span><text:span text:style-name="T237"> </text:span><text:span text:style-name="T253">ANUAL</text:span></text:p>
          </table:table-cell>
        </table:table-row>
        <table:table-row>
          <table:table-cell table:style-name="Tabla22.A2" table:number-columns-spanned="4" office:value-type="string">
            <text:p text:style-name="P148"><text:span text:style-name="T253">DEPARTAMENTO</text:span><text:span text:style-name="T268"> </text:span><text:span text:style-name="T253">RRHH</text:span></text:p>
          </table:table-cell>
          <table:covered-table-cell/>
          <table:covered-table-cell/>
          <table:covered-table-cell/>
        </table:table-row>
        <table:table-row>
          <table:table-cell table:style-name="Tabla22.A5" office:value-type="string">
            <text:p text:style-name="P159">Gastos suministros personal (agua, papel higiénico, productos de limpieza y aseo, etc.)</text:p>
          </table:table-cell>
          <table:table-cell table:style-name="Tabla22.A5" office:value-type="string">
            <text:p text:style-name="P160">6</text:p>
          </table:table-cell>
          <table:table-cell table:style-name="Tabla22.A5" office:value-type="string">
            <text:p text:style-name="P160">100,00 /ud</text:p>
          </table:table-cell>
          <table:table-cell table:style-name="Tabla22.A5" office:value-type="string">
            <text:p text:style-name="P147">600,00 </text:p>
          </table:table-cell>
        </table:table-row>
        <table:table-row>
          <table:table-cell table:style-name="Tabla22.A5" office:value-type="string">
            <text:p text:style-name="P159">Seguros</text:p>
          </table:table-cell>
          <table:table-cell table:style-name="Tabla22.A5" office:value-type="string">
            <text:p text:style-name="P160">6</text:p>
          </table:table-cell>
          <table:table-cell table:style-name="Tabla22.A5" office:value-type="string">
            <text:p text:style-name="P160">20,00 /ud</text:p>
          </table:table-cell>
          <table:table-cell table:style-name="Tabla22.A5" office:value-type="string">
            <text:p text:style-name="P147">120,00 </text:p>
          </table:table-cell>
        </table:table-row>
        <table:table-row>
          <table:table-cell table:style-name="Tabla22.A5" office:value-type="string">
            <text:p text:style-name="P159">Prevención de Riesgos Laborales</text:p>
          </table:table-cell>
          <table:table-cell table:style-name="Tabla22.A5" office:value-type="string">
            <text:p text:style-name="P160">6</text:p>
          </table:table-cell>
          <table:table-cell table:style-name="Tabla22.A5" office:value-type="string">
            <text:p text:style-name="P160">50,00 /ud</text:p>
          </table:table-cell>
          <table:table-cell table:style-name="Tabla22.A5" office:value-type="string">
            <text:p text:style-name="P147">300,00 </text:p>
          </table:table-cell>
        </table:table-row>
        <table:table-row>
          <table:table-cell table:style-name="Tabla22.A5" office:value-type="string">
            <text:p text:style-name="P159">Control de presencia personal</text:p>
          </table:table-cell>
          <table:table-cell table:style-name="Tabla22.A5" office:value-type="string">
            <text:p text:style-name="P160">6</text:p>
          </table:table-cell>
          <table:table-cell table:style-name="Tabla22.A5" office:value-type="string">
            <text:p text:style-name="P160">3,25 /ud/mes</text:p>
          </table:table-cell>
          <table:table-cell table:style-name="Tabla22.A5" office:value-type="string">
            <text:p text:style-name="P147">227,50 </text:p>
          </table:table-cell>
        </table:table-row>
        <table:table-row>
          <table:table-cell table:style-name="Tabla22.A5" office:value-type="string">
            <text:p text:style-name="P159">Asesoría Laboral</text:p>
          </table:table-cell>
          <table:table-cell table:style-name="Tabla22.A5" office:value-type="string">
            <text:p text:style-name="P160">6</text:p>
          </table:table-cell>
          <table:table-cell table:style-name="Tabla22.A5" office:value-type="string">
            <text:p text:style-name="P160">22,00/ud/mes</text:p>
          </table:table-cell>
          <table:table-cell table:style-name="Tabla22.A5" office:value-type="string">
            <text:p text:style-name="P147">1.430,00 </text:p>
          </table:table-cell>
        </table:table-row>
      </table:table>
      <table:table table:name="Tabla23" table:style-name="Tabla23">
        <table:table-column table:style-name="Tabla23.A"/>
        <table:table-column table:style-name="Tabla23.B"/>
        <table:table-column table:style-name="Tabla23.C"/>
        <table:table-column table:style-name="Tabla23.D"/>
        <table:table-row>
          <table:table-cell table:style-name="Tabla23.A1" table:number-columns-spanned="4" office:value-type="string">
            <text:p text:style-name="P137"><text:span text:style-name="T158">ARCHIVO</text:span><text:span text:style-name="T234"> </text:span><text:span text:style-name="T158">MUNICIPAL</text:span></text:p>
          </table:table-cell>
          <table:covered-table-cell/>
          <table:covered-table-cell/>
          <table:covered-table-cell/>
        </table:table-row>
        <table:table-row>
          <table:table-cell table:style-name="Tabla23.A2" table:number-columns-spanned="4" office:value-type="string">
            <text:p text:style-name="P144"><text:span text:style-name="T158">COSTES</text:span><text:span text:style-name="T237"> </text:span><text:span text:style-name="T158">VARIABLES</text:span><text:span text:style-name="T237"> </text:span><text:span text:style-name="T158">ANUALES</text:span></text:p>
          </table:table-cell>
          <table:covered-table-cell/>
          <table:covered-table-cell/>
          <table:covered-table-cell/>
        </table:table-row>
        <table:table-row>
          <table:table-cell table:style-name="Tabla23.A2" office:value-type="string">
            <text:p text:style-name="P161">CONCEPTO</text:p>
          </table:table-cell>
          <table:table-cell table:style-name="Tabla23.A2" office:value-type="string">
            <text:p text:style-name="P161">UNIDADES</text:p>
          </table:table-cell>
          <table:table-cell table:style-name="Tabla23.A2" office:value-type="string">
            <text:p text:style-name="P161">PRECIO</text:p>
          </table:table-cell>
          <table:table-cell table:style-name="Tabla23.A2" office:value-type="string">
            <text:p text:style-name="P144"><text:span text:style-name="T158">TOTAL</text:span><text:span text:style-name="T268"> </text:span><text:span text:style-name="T158">ANUAL</text:span></text:p>
          </table:table-cell>
        </table:table-row>
        <text:soft-page-break/>
        <table:table-row>
          <table:table-cell table:style-name="Tabla23.A2" table:number-columns-spanned="4" office:value-type="string">
            <text:p text:style-name="P144"><text:span text:style-name="T158">DEPARTAMENTO</text:span><text:span text:style-name="T268"> </text:span><text:span text:style-name="T158">RRHH</text:span></text:p>
          </table:table-cell>
          <table:covered-table-cell/>
          <table:covered-table-cell/>
          <table:covered-table-cell/>
        </table:table-row>
        <table:table-row>
          <table:table-cell table:style-name="Tabla23.A5" office:value-type="string">
            <text:p text:style-name="P159">Gastos suministros personal (agua, papel higiénico, productos de limpieza y aseo, etc.)</text:p>
          </table:table-cell>
          <table:table-cell table:style-name="Tabla23.A5" office:value-type="string">
            <text:p text:style-name="P160">1</text:p>
          </table:table-cell>
          <table:table-cell table:style-name="Tabla23.A5" office:value-type="string">
            <text:p text:style-name="P160">100,00 /ud</text:p>
          </table:table-cell>
          <table:table-cell table:style-name="Tabla23.A5" office:value-type="string">
            <text:p text:style-name="P147">100,00 </text:p>
          </table:table-cell>
        </table:table-row>
        <table:table-row>
          <table:table-cell table:style-name="Tabla23.A5" office:value-type="string">
            <text:p text:style-name="P159">Formación Personal</text:p>
          </table:table-cell>
          <table:table-cell table:style-name="Tabla23.A5" office:value-type="string">
            <text:p text:style-name="P160">1</text:p>
          </table:table-cell>
          <table:table-cell table:style-name="Tabla23.A5" office:value-type="string">
            <text:p text:style-name="P160">290,00 /ud</text:p>
          </table:table-cell>
          <table:table-cell table:style-name="Tabla23.A5" office:value-type="string">
            <text:p text:style-name="P147">290,00 </text:p>
          </table:table-cell>
        </table:table-row>
        <table:table-row>
          <table:table-cell table:style-name="Tabla23.A5" office:value-type="string">
            <text:p text:style-name="P159">Seguros</text:p>
          </table:table-cell>
          <table:table-cell table:style-name="Tabla23.A5" office:value-type="string">
            <text:p text:style-name="P160">1</text:p>
          </table:table-cell>
          <table:table-cell table:style-name="Tabla23.A5" office:value-type="string">
            <text:p text:style-name="P160">100,00 /ud</text:p>
          </table:table-cell>
          <table:table-cell table:style-name="Tabla23.A5" office:value-type="string">
            <text:p text:style-name="P147">100,00 </text:p>
          </table:table-cell>
        </table:table-row>
        <table:table-row>
          <table:table-cell table:style-name="Tabla23.A5" office:value-type="string">
            <text:p text:style-name="P159">Prevención de Riesgos Laborales</text:p>
          </table:table-cell>
          <table:table-cell table:style-name="Tabla23.A5" office:value-type="string">
            <text:p text:style-name="P160">1</text:p>
          </table:table-cell>
          <table:table-cell table:style-name="Tabla23.A5" office:value-type="string">
            <text:p text:style-name="P160">50,00 /ud</text:p>
          </table:table-cell>
          <table:table-cell table:style-name="Tabla23.A5" office:value-type="string">
            <text:p text:style-name="P147">50,00 </text:p>
          </table:table-cell>
        </table:table-row>
        <table:table-row>
          <table:table-cell table:style-name="Tabla23.A5" office:value-type="string">
            <text:p text:style-name="P159">Control de presencia personal</text:p>
          </table:table-cell>
          <table:table-cell table:style-name="Tabla23.A5" office:value-type="string">
            <text:p text:style-name="P160">1</text:p>
          </table:table-cell>
          <table:table-cell table:style-name="Tabla23.A5" office:value-type="string">
            <text:p text:style-name="P160">3,25 /ud/mes</text:p>
          </table:table-cell>
          <table:table-cell table:style-name="Tabla23.A5" office:value-type="string">
            <text:p text:style-name="P147">39,00 </text:p>
          </table:table-cell>
        </table:table-row>
        <table:table-row>
          <table:table-cell table:style-name="Tabla23.A5" office:value-type="string">
            <text:p text:style-name="P159">Asesoría Laboral</text:p>
          </table:table-cell>
          <table:table-cell table:style-name="Tabla23.A5" office:value-type="string">
            <text:p text:style-name="P160">1</text:p>
          </table:table-cell>
          <table:table-cell table:style-name="Tabla23.A5" office:value-type="string">
            <text:p text:style-name="P160">22,00/ud/mes</text:p>
          </table:table-cell>
          <table:table-cell table:style-name="Tabla23.A5" office:value-type="string">
            <text:p text:style-name="P147">264,00 </text:p>
          </table:table-cell>
        </table:table-row>
        <table:table-row>
          <table:table-cell table:style-name="Tabla23.A2" table:number-columns-spanned="4" office:value-type="string">
            <text:p text:style-name="P144"><text:span text:style-name="T158">DEPARTAMENTO</text:span><text:span text:style-name="T237"> </text:span><text:span text:style-name="T158">DE</text:span><text:span text:style-name="T237"> </text:span><text:span text:style-name="T158">INFORMÁTICA</text:span><text:span text:style-name="T268"> </text:span><text:span text:style-name="T158">E</text:span><text:span text:style-name="T237"> </text:span><text:span text:style-name="T158">I+D</text:span></text:p>
          </table:table-cell>
          <table:covered-table-cell/>
          <table:covered-table-cell/>
          <table:covered-table-cell/>
        </table:table-row>
        <table:table-row>
          <table:table-cell table:style-name="Tabla23.A5" office:value-type="string">
            <text:p text:style-name="P159">Equipos informáticos (ordenadores, impresoras, hardware y software)</text:p>
          </table:table-cell>
          <table:table-cell table:style-name="Tabla23.A5" office:value-type="string">
            <text:p text:style-name="P160">1</text:p>
          </table:table-cell>
          <table:table-cell table:style-name="Tabla23.A5" office:value-type="string">
            <text:p text:style-name="P160">750,40 /puesto</text:p>
          </table:table-cell>
          <table:table-cell table:style-name="Tabla23.A5" office:value-type="string">
            <text:p text:style-name="P147">750,40 </text:p>
          </table:table-cell>
        </table:table-row>
        <table:table-row>
          <table:table-cell table:style-name="Tabla23.A2" table:number-columns-spanned="4" office:value-type="string">
            <text:p text:style-name="P144"><text:span text:style-name="T158">ADMINISTRACIÓN,</text:span><text:span text:style-name="T237"> </text:span><text:span text:style-name="T158">FINANZAS,</text:span><text:span text:style-name="T268"> </text:span><text:span text:style-name="T158">ASESORÍA</text:span><text:span text:style-name="T268"> </text:span><text:span text:style-name="T158">JURÍDICA</text:span><text:span text:style-name="T268"> </text:span><text:span text:style-name="T158">Y</text:span><text:span text:style-name="T237"> </text:span><text:span text:style-name="T158">CONTRATACIÓN</text:span></text:p>
          </table:table-cell>
          <table:covered-table-cell/>
          <table:covered-table-cell/>
          <table:covered-table-cell/>
        </table:table-row>
        <table:table-row>
          <table:table-cell table:style-name="Tabla23.A5" office:value-type="string">
            <text:p text:style-name="P159">Mobiliario</text:p>
          </table:table-cell>
          <table:table-cell table:style-name="Tabla23.A5" office:value-type="string">
            <text:p text:style-name="P160">1</text:p>
          </table:table-cell>
          <table:table-cell table:style-name="Tabla23.A5" office:value-type="string">
            <text:p text:style-name="P160">500,00 /puesto</text:p>
          </table:table-cell>
          <table:table-cell table:style-name="Tabla23.A5" office:value-type="string">
            <text:p text:style-name="P147">500,00 </text:p>
          </table:table-cell>
        </table:table-row>
      </table:table>
      <table:table table:name="Tabla24" table:style-name="Tabla24">
        <table:table-column table:style-name="Tabla24.A"/>
        <table:table-column table:style-name="Tabla24.B"/>
        <table:table-column table:style-name="Tabla24.C"/>
        <table:table-column table:style-name="Tabla24.D"/>
        <table:table-row>
          <table:table-cell table:style-name="Tabla24.A1" table:number-columns-spanned="4" office:value-type="string">
            <text:p text:style-name="P137"><text:span text:style-name="T158">ASESORÍA</text:span><text:span text:style-name="T237"> </text:span><text:span text:style-name="T158">JURÍDICA</text:span><text:span text:style-name="T268"> </text:span><text:span text:style-name="T158">TRIBUTARIA,</text:span><text:span text:style-name="T268"> </text:span><text:span text:style-name="T158">RECAUDATORIA</text:span><text:span text:style-name="T234"> </text:span><text:span text:style-name="T158">Y</text:span><text:span text:style-name="T268"> </text:span><text:span text:style-name="T158">CONCURSAL</text:span></text:p>
          </table:table-cell>
          <table:covered-table-cell/>
          <table:covered-table-cell/>
          <table:covered-table-cell/>
        </table:table-row>
        <table:table-row>
          <table:table-cell table:style-name="Tabla24.A2" table:number-columns-spanned="4" office:value-type="string">
            <text:p text:style-name="P144"><text:span text:style-name="T158">COSTES</text:span><text:span text:style-name="T237"> </text:span><text:span text:style-name="T158">VARIABLES</text:span><text:span text:style-name="T237"> </text:span><text:span text:style-name="T158">ANUALES</text:span></text:p>
          </table:table-cell>
          <table:covered-table-cell/>
          <table:covered-table-cell/>
          <table:covered-table-cell/>
        </table:table-row>
        <table:table-row>
          <table:table-cell table:style-name="Tabla24.A2" office:value-type="string">
            <text:p text:style-name="P161">CONCEPTO</text:p>
          </table:table-cell>
          <table:table-cell table:style-name="Tabla24.A2" office:value-type="string">
            <text:p text:style-name="P161">UNIDADES</text:p>
          </table:table-cell>
          <table:table-cell table:style-name="Tabla24.A2" office:value-type="string">
            <text:p text:style-name="P161">PRECIO</text:p>
          </table:table-cell>
          <table:table-cell table:style-name="Tabla24.A2" office:value-type="string">
            <text:p text:style-name="P144"><text:span text:style-name="T158">TOTAL</text:span><text:span text:style-name="T237"> </text:span><text:span text:style-name="T158">ANUAL</text:span></text:p>
          </table:table-cell>
        </table:table-row>
        <table:table-row>
          <table:table-cell table:style-name="Tabla24.A2" table:number-columns-spanned="4" office:value-type="string">
            <text:p text:style-name="P144"><text:span text:style-name="T158">COSTES</text:span><text:span text:style-name="T268"> </text:span><text:span text:style-name="T158">SERVICIOS</text:span><text:span text:style-name="T268"> </text:span><text:span text:style-name="T158">INDEPENDIENTES</text:span></text:p>
          </table:table-cell>
          <table:covered-table-cell/>
          <table:covered-table-cell/>
          <table:covered-table-cell/>
        </table:table-row>
        <table:table-row>
          <table:table-cell table:style-name="Tabla24.A5" office:value-type="string">
            <text:p text:style-name="P159">Procurador/a Concursal</text:p>
          </table:table-cell>
          <table:table-cell table:style-name="Tabla24.A5" office:value-type="string">
            <text:p text:style-name="P160">1</text:p>
          </table:table-cell>
          <table:table-cell table:style-name="Tabla24.A5" office:value-type="string">
            <text:p text:style-name="P160">5.000,00 </text:p>
          </table:table-cell>
          <table:table-cell table:style-name="Tabla24.A5" office:value-type="string">
            <text:p text:style-name="P147">5.000,00 </text:p>
          </table:table-cell>
        </table:table-row>
        <table:table-row>
          <table:table-cell table:style-name="Tabla24.A2" table:number-columns-spanned="4" office:value-type="string">
            <text:p text:style-name="P144"><text:span text:style-name="T158">DEPARTAMENTO</text:span><text:span text:style-name="T268"> </text:span><text:span text:style-name="T158">RRHH</text:span></text:p>
          </table:table-cell>
          <table:covered-table-cell/>
          <table:covered-table-cell/>
          <table:covered-table-cell/>
        </table:table-row>
        <table:table-row>
          <table:table-cell table:style-name="Tabla24.A5" office:value-type="string">
            <text:p text:style-name="P159">Gastos suministros personal (agua, papel higiénico, productos de limpieza y aseo, etc.)</text:p>
          </table:table-cell>
          <table:table-cell table:style-name="Tabla24.A5" office:value-type="string">
            <text:p text:style-name="P160">2</text:p>
          </table:table-cell>
          <table:table-cell table:style-name="Tabla24.A5" office:value-type="string">
            <text:p text:style-name="P160">200,00 /ud</text:p>
          </table:table-cell>
          <table:table-cell table:style-name="Tabla24.A5" office:value-type="string">
            <text:p text:style-name="P147">200,00 </text:p>
          </table:table-cell>
        </table:table-row>
        <table:table-row>
          <table:table-cell table:style-name="Tabla24.A5" office:value-type="string">
            <text:p text:style-name="P159">Formación Personal</text:p>
          </table:table-cell>
          <table:table-cell table:style-name="Tabla24.A5" office:value-type="string">
            <text:p text:style-name="P160">2</text:p>
          </table:table-cell>
          <table:table-cell table:style-name="Tabla24.A5" office:value-type="string">
            <text:p text:style-name="P160">500,00 /ud</text:p>
          </table:table-cell>
          <table:table-cell table:style-name="Tabla24.A5" office:value-type="string">
            <text:p text:style-name="P147">1.000,00 </text:p>
          </table:table-cell>
        </table:table-row>
        <table:table-row>
          <table:table-cell table:style-name="Tabla24.A5" office:value-type="string">
            <text:p text:style-name="P159">Seguros</text:p>
          </table:table-cell>
          <table:table-cell table:style-name="Tabla24.A5" office:value-type="string">
            <text:p text:style-name="P160">2</text:p>
          </table:table-cell>
          <table:table-cell table:style-name="Tabla24.A5" office:value-type="string">
            <text:p text:style-name="P160">100,00 </text:p>
          </table:table-cell>
          <table:table-cell table:style-name="Tabla24.A5" office:value-type="string">
            <text:p text:style-name="P147">200,00 </text:p>
          </table:table-cell>
        </table:table-row>
        <table:table-row>
          <table:table-cell table:style-name="Tabla24.A5" office:value-type="string">
            <text:p text:style-name="P159">Prevención de Riesgos Laborales</text:p>
          </table:table-cell>
          <table:table-cell table:style-name="Tabla24.A5" office:value-type="string">
            <text:p text:style-name="P160">2</text:p>
          </table:table-cell>
          <table:table-cell table:style-name="Tabla24.A5" office:value-type="string">
            <text:p text:style-name="P160">50,00 /ud</text:p>
          </table:table-cell>
          <table:table-cell table:style-name="Tabla24.A5" office:value-type="string">
            <text:p text:style-name="P147">10,00 </text:p>
          </table:table-cell>
        </table:table-row>
        <table:table-row>
          <table:table-cell table:style-name="Tabla24.A5" office:value-type="string">
            <text:p text:style-name="P159">Control de presencia personal</text:p>
          </table:table-cell>
          <table:table-cell table:style-name="Tabla24.A5" office:value-type="string">
            <text:p text:style-name="P160">2</text:p>
          </table:table-cell>
          <table:table-cell table:style-name="Tabla24.A5" office:value-type="string">
            <text:p text:style-name="P160">3,25 /ud/mes</text:p>
          </table:table-cell>
          <table:table-cell table:style-name="Tabla24.A5" office:value-type="string">
            <text:p text:style-name="P147">78,00 </text:p>
          </table:table-cell>
        </table:table-row>
        <table:table-row>
          <table:table-cell table:style-name="Tabla24.A5" office:value-type="string">
            <text:p text:style-name="P159">Asesoría Laboral</text:p>
          </table:table-cell>
          <table:table-cell table:style-name="Tabla24.A5" office:value-type="string">
            <text:p text:style-name="P160">2</text:p>
          </table:table-cell>
          <table:table-cell table:style-name="Tabla24.A5" office:value-type="string">
            <text:p text:style-name="P160">22,00/ud/mes</text:p>
          </table:table-cell>
          <table:table-cell table:style-name="Tabla24.A5" office:value-type="string">
            <text:p text:style-name="P147">528,00 </text:p>
          </table:table-cell>
        </table:table-row>
        <table:table-row>
          <table:table-cell table:style-name="Tabla24.A5" office:value-type="string">
            <text:p text:style-name="P159">Costes Ejercicio (Cuota Colegial)</text:p>
          </table:table-cell>
          <table:table-cell table:style-name="Tabla24.A5" office:value-type="string">
            <text:p text:style-name="P160">2</text:p>
          </table:table-cell>
          <table:table-cell table:style-name="Tabla24.A5" office:value-type="string">
            <text:p text:style-name="P160">327,12 /ud/año</text:p>
          </table:table-cell>
          <table:table-cell table:style-name="Tabla24.A5" office:value-type="string">
            <text:p text:style-name="P147">654,24 </text:p>
          </table:table-cell>
        </table:table-row>
        <table:table-row>
          <table:table-cell table:style-name="Tabla24.A2" table:number-columns-spanned="4" office:value-type="string">
            <text:p text:style-name="P144"><text:span text:style-name="T158">DEPARTAMENTO</text:span><text:span text:style-name="T237"> </text:span><text:span text:style-name="T158">DE</text:span><text:span text:style-name="T237"> </text:span><text:span text:style-name="T158">INFORMÁTICA</text:span><text:span text:style-name="T268"> </text:span><text:span text:style-name="T158">E</text:span><text:span text:style-name="T237"> </text:span><text:span text:style-name="T158">I+D</text:span></text:p>
          </table:table-cell>
          <table:covered-table-cell/>
          <table:covered-table-cell/>
          <table:covered-table-cell/>
        </table:table-row>
        <table:table-row>
          <table:table-cell table:style-name="Tabla24.A5" office:value-type="string">
            <text:p text:style-name="P159">Equipos informáticos (ordenadores, impresoras, hardware y software)</text:p>
          </table:table-cell>
          <table:table-cell table:style-name="Tabla24.A5" office:value-type="string">
            <text:p text:style-name="P160">1</text:p>
          </table:table-cell>
          <table:table-cell table:style-name="Tabla24.A5" office:value-type="string">
            <text:p text:style-name="P160">750,40 /puesto</text:p>
          </table:table-cell>
          <table:table-cell table:style-name="Tabla24.A5" office:value-type="string">
            <text:p text:style-name="P147">750,40 </text:p>
          </table:table-cell>
        </table:table-row>
        <table:table-row>
          <table:table-cell table:style-name="Tabla24.A2" table:number-columns-spanned="4" office:value-type="string">
            <text:p text:style-name="P144"><text:span text:style-name="T158">ADMINISTRACIÓN,</text:span><text:span text:style-name="T237"> </text:span><text:span text:style-name="T158">FINANZAS,</text:span><text:span text:style-name="T268"> </text:span><text:span text:style-name="T158">ASESORÍA</text:span><text:span text:style-name="T268"> </text:span><text:span text:style-name="T158">JURÍDICA</text:span><text:span text:style-name="T268"> </text:span><text:span text:style-name="T158">Y</text:span><text:span text:style-name="T237"> </text:span><text:span text:style-name="T158">CONTRATACIÓN</text:span></text:p>
          </table:table-cell>
          <table:covered-table-cell/>
          <table:covered-table-cell/>
          <table:covered-table-cell/>
        </table:table-row>
        <table:table-row>
          <table:table-cell table:style-name="Tabla24.A5" office:value-type="string">
            <text:p text:style-name="P159">Mobiliario</text:p>
          </table:table-cell>
          <table:table-cell table:style-name="Tabla24.A5" office:value-type="string">
            <text:p text:style-name="P160">1</text:p>
          </table:table-cell>
          <table:table-cell table:style-name="Tabla24.A5" office:value-type="string">
            <text:p text:style-name="P160">500,00 /puesto</text:p>
          </table:table-cell>
          <table:table-cell table:style-name="Tabla24.A5" office:value-type="string">
            <text:p text:style-name="P147">500,00 </text:p>
          </table:table-cell>
        </table:table-row>
      </table:table>
      <table:table table:name="Tabla25" table:style-name="Tabla25">
        <table:table-column table:style-name="Tabla25.A"/>
        <table:table-column table:style-name="Tabla25.B"/>
        <table:table-column table:style-name="Tabla25.C"/>
        <table:table-column table:style-name="Tabla25.D"/>
        <table:table-row>
          <table:table-cell table:style-name="Tabla25.A1" table:number-columns-spanned="4" office:value-type="string">
            <text:p text:style-name="P137"><text:span text:style-name="T158">LECTURA</text:span><text:span text:style-name="T234"> </text:span><text:span text:style-name="T158">DE</text:span><text:span text:style-name="T234"> </text:span><text:span text:style-name="T158">CONTADORES</text:span><text:span text:style-name="T237"> </text:span><text:span text:style-name="T158">Y</text:span><text:span text:style-name="T237"> </text:span><text:span text:style-name="T158">GUARDIA</text:span></text:p>
          </table:table-cell>
          <table:covered-table-cell/>
          <table:covered-table-cell/>
          <table:covered-table-cell/>
        </table:table-row>
        <table:table-row>
          <table:table-cell table:style-name="Tabla25.A2" table:number-columns-spanned="4" office:value-type="string">
            <text:p text:style-name="P144"><text:span text:style-name="T158">COSTES</text:span><text:span text:style-name="T237"> </text:span><text:span text:style-name="T158">VARIABLES</text:span><text:span text:style-name="T237"> </text:span><text:span text:style-name="T158">ANUALES</text:span></text:p>
          </table:table-cell>
          <table:covered-table-cell/>
          <table:covered-table-cell/>
          <table:covered-table-cell/>
        </table:table-row>
        <text:soft-page-break/>
        <table:table-row>
          <table:table-cell table:style-name="Tabla25.A2" office:value-type="string">
            <text:p text:style-name="P161">CONCEPTO</text:p>
          </table:table-cell>
          <table:table-cell table:style-name="Tabla25.A2" office:value-type="string">
            <text:p text:style-name="P161">UNIDADES</text:p>
          </table:table-cell>
          <table:table-cell table:style-name="Tabla25.A2" office:value-type="string">
            <text:p text:style-name="P161">PRECIO</text:p>
          </table:table-cell>
          <table:table-cell table:style-name="Tabla25.A2" office:value-type="string">
            <text:p text:style-name="P144"><text:span text:style-name="T158">TOTAL</text:span><text:span text:style-name="T237"> </text:span><text:span text:style-name="T158">ANUAL</text:span></text:p>
          </table:table-cell>
        </table:table-row>
        <table:table-row>
          <table:table-cell table:style-name="Tabla25.A2" table:number-columns-spanned="4" office:value-type="string">
            <text:p text:style-name="P144"><text:span text:style-name="T158">SERVICIO</text:span><text:span text:style-name="T237"> </text:span><text:span text:style-name="T158">DE</text:span><text:span text:style-name="T237"> </text:span><text:span text:style-name="T158">CONTROL</text:span><text:span text:style-name="T237"> </text:span><text:span text:style-name="T158">DE</text:span><text:span text:style-name="T237"> </text:span><text:span text:style-name="T158">LECTURAS</text:span><text:span text:style-name="T268"> </text:span><text:span text:style-name="T158">DE</text:span><text:span text:style-name="T237"> </text:span><text:span text:style-name="T158">CONTADORES</text:span></text:p>
          </table:table-cell>
          <table:covered-table-cell/>
          <table:covered-table-cell/>
          <table:covered-table-cell/>
        </table:table-row>
        <table:table-row>
          <table:table-cell table:style-name="Tabla25.A5" office:value-type="string">
            <text:p text:style-name="P159">Reposición terminal de control (PDA)</text:p>
          </table:table-cell>
          <table:table-cell table:style-name="Tabla25.A5" office:value-type="string">
            <text:p text:style-name="P160">1</text:p>
          </table:table-cell>
          <table:table-cell table:style-name="Tabla25.A5" office:value-type="string">
            <text:p text:style-name="P160">250,00 /ud</text:p>
          </table:table-cell>
          <table:table-cell table:style-name="Tabla25.A5" office:value-type="string">
            <text:p text:style-name="P147">250,00 </text:p>
          </table:table-cell>
        </table:table-row>
        <table:table-row>
          <table:table-cell table:style-name="Tabla25.A5" office:value-type="string">
            <text:p text:style-name="P159">Tarjeta SIM terminal de lectura</text:p>
          </table:table-cell>
          <table:table-cell table:style-name="Tabla25.A5" office:value-type="string">
            <text:p text:style-name="P160">1</text:p>
          </table:table-cell>
          <table:table-cell table:style-name="Tabla25.A5" office:value-type="string">
            <text:p text:style-name="P160">14,00 /ud/mes</text:p>
          </table:table-cell>
          <table:table-cell table:style-name="Tabla25.A5" office:value-type="string">
            <text:p text:style-name="P147">168,00 </text:p>
          </table:table-cell>
        </table:table-row>
        <table:table-row>
          <table:table-cell table:style-name="Tabla25.A5" office:value-type="string">
            <text:p text:style-name="P159">Renting vehículos</text:p>
          </table:table-cell>
          <table:table-cell table:style-name="Tabla25.A5" office:value-type="string">
            <text:p text:style-name="P160">1</text:p>
          </table:table-cell>
          <table:table-cell table:style-name="Tabla25.A5" office:value-type="string">
            <text:p text:style-name="P160">550,00 /mes</text:p>
          </table:table-cell>
          <table:table-cell table:style-name="Tabla25.A5" office:value-type="string">
            <text:p text:style-name="P147">6.600,00 </text:p>
          </table:table-cell>
        </table:table-row>
        <table:table-row>
          <table:table-cell table:style-name="Tabla25.A5" office:value-type="string">
            <text:p text:style-name="P159">Combustible vehículo</text:p>
          </table:table-cell>
          <table:table-cell table:style-name="Tabla25.A5" office:value-type="string">
            <text:p text:style-name="P160">1</text:p>
          </table:table-cell>
          <table:table-cell table:style-name="Tabla25.A5" office:value-type="string">
            <text:p text:style-name="P160">200,00/mes</text:p>
          </table:table-cell>
          <table:table-cell table:style-name="Tabla25.A5" office:value-type="string">
            <text:p text:style-name="P147">2.400,00 </text:p>
          </table:table-cell>
        </table:table-row>
        <table:table-row>
          <table:table-cell table:style-name="Tabla25.A2" table:number-columns-spanned="4" office:value-type="string">
            <text:p text:style-name="P144"><text:span text:style-name="T158">SERVICIO</text:span><text:span text:style-name="T234"> </text:span><text:span text:style-name="T158">DE</text:span><text:span text:style-name="T234"> </text:span><text:span text:style-name="T158">RETÉN</text:span><text:span text:style-name="T237"> </text:span><text:span text:style-name="T158">DE</text:span><text:span text:style-name="T234"> </text:span><text:span text:style-name="T158">AVERÍAS MUNICIPALES</text:span><text:span text:style-name="T237"> </text:span><text:span text:style-name="T158">EN</text:span><text:span text:style-name="T237"> </text:span><text:span text:style-name="T158">REDES</text:span></text:p>
          </table:table-cell>
          <table:covered-table-cell/>
          <table:covered-table-cell/>
          <table:covered-table-cell/>
        </table:table-row>
        <table:table-row>
          <table:table-cell table:style-name="Tabla25.A5" office:value-type="string">
            <text:p text:style-name="P159">Reposición terminal de teléfono móvil</text:p>
          </table:table-cell>
          <table:table-cell table:style-name="Tabla25.A5" office:value-type="string">
            <text:p text:style-name="P160">1</text:p>
          </table:table-cell>
          <table:table-cell table:style-name="Tabla25.A5" office:value-type="string">
            <text:p text:style-name="P160">250,00 /ud</text:p>
          </table:table-cell>
          <table:table-cell table:style-name="Tabla25.A5" office:value-type="string">
            <text:p text:style-name="P147">250,00 </text:p>
          </table:table-cell>
        </table:table-row>
        <table:table-row>
          <table:table-cell table:style-name="Tabla25.A5" office:value-type="string">
            <text:p text:style-name="P159">Tarjeta SIM terminales</text:p>
          </table:table-cell>
          <table:table-cell table:style-name="Tabla25.A5" office:value-type="string">
            <text:p text:style-name="P160">1</text:p>
          </table:table-cell>
          <table:table-cell table:style-name="Tabla25.A5" office:value-type="string">
            <text:p text:style-name="P160">14,00 /ud/mes</text:p>
          </table:table-cell>
          <table:table-cell table:style-name="Tabla25.A5" office:value-type="string">
            <text:p text:style-name="P147">168,00 </text:p>
          </table:table-cell>
        </table:table-row>
        <table:table-row>
          <table:table-cell table:style-name="Tabla25.A5" office:value-type="string">
            <text:p text:style-name="P159">Herramientas</text:p>
          </table:table-cell>
          <table:table-cell table:style-name="Tabla25.A5" office:value-type="string">
            <text:p text:style-name="P160">1</text:p>
          </table:table-cell>
          <table:table-cell table:style-name="Tabla25.A5" office:value-type="string">
            <text:p text:style-name="P160">250,00 /ud</text:p>
          </table:table-cell>
          <table:table-cell table:style-name="Tabla25.A5" office:value-type="string">
            <text:p text:style-name="P147">250,00 </text:p>
          </table:table-cell>
        </table:table-row>
        <table:table-row>
          <table:table-cell table:style-name="Tabla25.A2" table:number-columns-spanned="4" office:value-type="string">
            <text:p text:style-name="P144"><text:span text:style-name="T158">DEPARTAMENTO</text:span><text:span text:style-name="T237"> </text:span><text:span text:style-name="T158">DE</text:span><text:span text:style-name="T237"> </text:span><text:span text:style-name="T158">INFORMÁTICA</text:span><text:span text:style-name="T268"> </text:span><text:span text:style-name="T158">E</text:span><text:span text:style-name="T237"> </text:span><text:span text:style-name="T158">I+D</text:span></text:p>
          </table:table-cell>
          <table:covered-table-cell/>
          <table:covered-table-cell/>
          <table:covered-table-cell/>
        </table:table-row>
        <table:table-row>
          <table:table-cell table:style-name="Tabla25.A5" office:value-type="string">
            <text:p text:style-name="P159">Programa informático lecturas</text:p>
          </table:table-cell>
          <table:table-cell table:style-name="Tabla25.A5" office:value-type="string">
            <text:p text:style-name="P160">1</text:p>
          </table:table-cell>
          <table:table-cell table:style-name="Tabla25.A5" office:value-type="string">
            <text:p text:style-name="P160">2.000,00 </text:p>
          </table:table-cell>
          <table:table-cell table:style-name="Tabla25.A5" office:value-type="string">
            <text:p text:style-name="P147">2.000,00 </text:p>
          </table:table-cell>
        </table:table-row>
        <table:table-row>
          <table:table-cell table:style-name="Tabla25.A2" table:number-columns-spanned="4" office:value-type="string">
            <text:p text:style-name="P144"><text:span text:style-name="T158">ADMINISTRACIÓN,</text:span><text:span text:style-name="T237"> </text:span><text:span text:style-name="T158">FINANZAS,</text:span><text:span text:style-name="T268"> </text:span><text:span text:style-name="T158">ASESORÍA</text:span><text:span text:style-name="T268"> </text:span><text:span text:style-name="T158">JURÍDICA</text:span><text:span text:style-name="T268"> </text:span><text:span text:style-name="T158">Y</text:span><text:span text:style-name="T237"> </text:span><text:span text:style-name="T158">CONTRATACIÓN</text:span></text:p>
          </table:table-cell>
          <table:covered-table-cell/>
          <table:covered-table-cell/>
          <table:covered-table-cell/>
        </table:table-row>
        <table:table-row>
          <table:table-cell table:style-name="Tabla25.A5" office:value-type="string">
            <text:p text:style-name="P159">Asesoría Fiscal y Auditoría Contable</text:p>
          </table:table-cell>
          <table:table-cell table:style-name="Tabla25.A5" office:value-type="string">
            <text:p text:style-name="P160">1</text:p>
          </table:table-cell>
          <table:table-cell table:style-name="Tabla25.A5" office:value-type="string">
            <text:p text:style-name="P160">200,00 /año</text:p>
          </table:table-cell>
          <table:table-cell table:style-name="Tabla25.A5" office:value-type="string">
            <text:p text:style-name="P147">200,00 </text:p>
          </table:table-cell>
        </table:table-row>
        <table:table-row>
          <table:table-cell table:style-name="Tabla25.A5" office:value-type="string">
            <text:p text:style-name="P159">Protección de Datos</text:p>
          </table:table-cell>
          <table:table-cell table:style-name="Tabla25.A5" office:value-type="string">
            <text:p text:style-name="P160">1</text:p>
          </table:table-cell>
          <table:table-cell table:style-name="Tabla25.A5" office:value-type="string">
            <text:p text:style-name="P160">100,00 /año</text:p>
          </table:table-cell>
          <table:table-cell table:style-name="Tabla25.A5" office:value-type="string">
            <text:p text:style-name="P147">100,00 </text:p>
          </table:table-cell>
        </table:table-row>
        <table:table-row>
          <table:table-cell table:style-name="Tabla25.A2" table:number-columns-spanned="4" office:value-type="string">
            <text:p text:style-name="P144"><text:span text:style-name="T158">DEPARTAMENTO</text:span><text:span text:style-name="T237"> </text:span><text:span text:style-name="T158">MARCA</text:span><text:span text:style-name="T268"> </text:span><text:span text:style-name="T158">Y</text:span><text:span text:style-name="T237"> </text:span><text:span text:style-name="T158">COMUNICACIÓN</text:span></text:p>
          </table:table-cell>
          <table:covered-table-cell/>
          <table:covered-table-cell/>
          <table:covered-table-cell/>
        </table:table-row>
        <table:table-row>
          <table:table-cell table:style-name="Tabla25.A5" office:value-type="string">
            <text:p text:style-name="P159">Cartelería Publicitaria Lecturas</text:p>
          </table:table-cell>
          <table:table-cell table:style-name="Tabla25.A5" office:value-type="string">
            <text:p text:style-name="P160">1</text:p>
          </table:table-cell>
          <table:table-cell table:style-name="Tabla25.A5" office:value-type="string">
            <text:p text:style-name="P160">100,00 </text:p>
          </table:table-cell>
          <table:table-cell table:style-name="Tabla25.A5" office:value-type="string">
            <text:p text:style-name="P147">100,00 </text:p>
          </table:table-cell>
        </table:table-row>
        <table:table-row>
          <table:table-cell table:style-name="Tabla25.A2" table:number-columns-spanned="4" office:value-type="string">
            <text:p text:style-name="P144"><text:span text:style-name="T158">DEPARTAMENTO</text:span><text:span text:style-name="T268"> </text:span><text:span text:style-name="T158">RRHH</text:span></text:p>
          </table:table-cell>
          <table:covered-table-cell/>
          <table:covered-table-cell/>
          <table:covered-table-cell/>
        </table:table-row>
        <table:table-row>
          <table:table-cell table:style-name="Tabla25.A5" office:value-type="string">
            <text:p text:style-name="P153">Gastos suministros personal (agua, papel higiénico, productos de limpieza y aseo, etc.)</text:p>
          </table:table-cell>
          <table:table-cell table:style-name="Tabla25.A5" office:value-type="string">
            <text:p text:style-name="P160">4</text:p>
          </table:table-cell>
          <table:table-cell table:style-name="Tabla25.A5" office:value-type="string">
            <text:p text:style-name="P160">50,00 /ud</text:p>
          </table:table-cell>
          <table:table-cell table:style-name="Tabla25.A5" office:value-type="string">
            <text:p text:style-name="P147">200,00 </text:p>
          </table:table-cell>
        </table:table-row>
        <table:table-row>
          <table:table-cell table:style-name="Tabla25.A5" office:value-type="string">
            <text:p text:style-name="P159">Formación Personal</text:p>
          </table:table-cell>
          <table:table-cell table:style-name="Tabla25.A5" office:value-type="string">
            <text:p text:style-name="P160">4</text:p>
          </table:table-cell>
          <table:table-cell table:style-name="Tabla25.A5" office:value-type="string">
            <text:p text:style-name="P160">290,00 /ud</text:p>
          </table:table-cell>
          <table:table-cell table:style-name="Tabla25.A5" office:value-type="string">
            <text:p text:style-name="P147">1.160,00 </text:p>
          </table:table-cell>
        </table:table-row>
        <table:table-row>
          <table:table-cell table:style-name="Tabla25.A5" office:value-type="string">
            <text:p text:style-name="P159">Seguros (personal)</text:p>
          </table:table-cell>
          <table:table-cell table:style-name="Tabla25.A5" office:value-type="string">
            <text:p text:style-name="P160">4</text:p>
          </table:table-cell>
          <table:table-cell table:style-name="Tabla25.A5" office:value-type="string">
            <text:p text:style-name="P160">100,00 </text:p>
          </table:table-cell>
          <table:table-cell table:style-name="Tabla25.A5" office:value-type="string">
            <text:p text:style-name="P147">400,00 </text:p>
          </table:table-cell>
        </table:table-row>
        <table:table-row>
          <table:table-cell table:style-name="Tabla25.A5" office:value-type="string">
            <text:p text:style-name="P159">Prevención de Riesgos Laborales</text:p>
          </table:table-cell>
          <table:table-cell table:style-name="Tabla25.A5" office:value-type="string">
            <text:p text:style-name="P160">4</text:p>
          </table:table-cell>
          <table:table-cell table:style-name="Tabla25.A5" office:value-type="string">
            <text:p text:style-name="P160">100,00 /ud</text:p>
          </table:table-cell>
          <table:table-cell table:style-name="Tabla25.A5" office:value-type="string">
            <text:p text:style-name="P147">400,00 </text:p>
          </table:table-cell>
        </table:table-row>
        <text:soft-page-break/>
        <table:table-row>
          <table:table-cell table:style-name="Tabla25.A5" office:value-type="string">
            <text:p text:style-name="P159">Control de presencia personal</text:p>
          </table:table-cell>
          <table:table-cell table:style-name="Tabla25.A5" office:value-type="string">
            <text:p text:style-name="P160">4</text:p>
          </table:table-cell>
          <table:table-cell table:style-name="Tabla25.A5" office:value-type="string">
            <text:p text:style-name="P160">3,25 /ud/mes</text:p>
          </table:table-cell>
          <table:table-cell table:style-name="Tabla25.A5" office:value-type="string">
            <text:p text:style-name="P147">156,00 </text:p>
          </table:table-cell>
        </table:table-row>
        <table:table-row>
          <table:table-cell table:style-name="Tabla25.A5" office:value-type="string">
            <text:p text:style-name="P159">Asesoría Laboral</text:p>
          </table:table-cell>
          <table:table-cell table:style-name="Tabla25.A5" office:value-type="string">
            <text:p text:style-name="P160">4</text:p>
          </table:table-cell>
          <table:table-cell table:style-name="Tabla25.A5" office:value-type="string">
            <text:p text:style-name="P160">22,00/ud/mes</text:p>
          </table:table-cell>
          <table:table-cell table:style-name="Tabla25.A5" office:value-type="string">
            <text:p text:style-name="P147">1.056,00 </text:p>
          </table:table-cell>
        </table:table-row>
        <table:table-row>
          <table:table-cell table:style-name="Tabla25.A5" office:value-type="string">
            <text:p text:style-name="P159">Plan de Igualdad</text:p>
          </table:table-cell>
          <table:table-cell table:style-name="Tabla25.A5" office:value-type="string">
            <text:p text:style-name="P160">1</text:p>
          </table:table-cell>
          <table:table-cell table:style-name="Tabla25.A5" office:value-type="string">
            <text:p text:style-name="P160">250,00 /año</text:p>
          </table:table-cell>
          <table:table-cell table:style-name="Tabla25.A5" office:value-type="string">
            <text:p text:style-name="P147">250,00 </text:p>
          </table:table-cell>
        </table:table-row>
        <table:table-row>
          <table:table-cell table:style-name="Tabla25.A5" office:value-type="string">
            <text:p text:style-name="P159">Gastos Procedimientos Selección</text:p>
          </table:table-cell>
          <table:table-cell table:style-name="Tabla25.A5" office:value-type="string">
            <text:p text:style-name="P160">1</text:p>
          </table:table-cell>
          <table:table-cell table:style-name="Tabla25.A5" office:value-type="string">
            <text:p text:style-name="P160">200,00 </text:p>
          </table:table-cell>
          <table:table-cell table:style-name="Tabla25.A5" office:value-type="string">
            <text:p text:style-name="P147">200,00 </text:p>
          </table:table-cell>
        </table:table-row>
      </table:table>
      <table:table table:name="Tabla26" table:style-name="Tabla26">
        <table:table-column table:style-name="Tabla26.A"/>
        <table:table-column table:style-name="Tabla26.B"/>
        <table:table-column table:style-name="Tabla26.C"/>
        <table:table-column table:style-name="Tabla26.D"/>
        <table:table-row>
          <table:table-cell table:style-name="Tabla26.A1" table:number-columns-spanned="4" office:value-type="string">
            <text:p text:style-name="P137"><text:span text:style-name="T158">SERVICIO</text:span><text:span text:style-name="T237"> </text:span><text:span text:style-name="T158">DE</text:span><text:span text:style-name="T237"> </text:span><text:span text:style-name="T158">ESTACIONAMIENTO</text:span><text:span text:style-name="T268"> </text:span><text:span text:style-name="T158">REGULADO</text:span><text:span text:style-name="T234"> </text:span><text:span text:style-name="T158">(ZONA</text:span><text:span text:style-name="T237"> </text:span><text:span text:style-name="T158">AZUL)</text:span></text:p>
          </table:table-cell>
          <table:covered-table-cell/>
          <table:covered-table-cell/>
          <table:covered-table-cell/>
        </table:table-row>
        <table:table-row>
          <table:table-cell table:style-name="Tabla26.A2" table:number-columns-spanned="4" office:value-type="string">
            <text:p text:style-name="P144"><text:span text:style-name="T158">COSTES</text:span><text:span text:style-name="T237"> </text:span><text:span text:style-name="T158">VARIABLES</text:span><text:span text:style-name="T237"> </text:span><text:span text:style-name="T158">ANUALES</text:span></text:p>
          </table:table-cell>
          <table:covered-table-cell/>
          <table:covered-table-cell/>
          <table:covered-table-cell/>
        </table:table-row>
        <table:table-row>
          <table:table-cell table:style-name="Tabla26.A2" office:value-type="string">
            <text:p text:style-name="P161">CONCEPTO</text:p>
          </table:table-cell>
          <table:table-cell table:style-name="Tabla26.A2" office:value-type="string">
            <text:p text:style-name="P161">UNIDADES</text:p>
          </table:table-cell>
          <table:table-cell table:style-name="Tabla26.A2" office:value-type="string">
            <text:p text:style-name="P161">PRECIO</text:p>
          </table:table-cell>
          <table:table-cell table:style-name="Tabla26.A2" office:value-type="string">
            <text:p text:style-name="P144"><text:span text:style-name="T158">TOTAL</text:span><text:span text:style-name="T237"> </text:span><text:span text:style-name="T158">ANUAL</text:span></text:p>
          </table:table-cell>
        </table:table-row>
        <table:table-row>
          <table:table-cell table:style-name="Tabla26.A2" table:number-columns-spanned="4" office:value-type="string">
            <text:p text:style-name="P144"><text:span text:style-name="T158">SERVICIO</text:span><text:span text:style-name="T268"> </text:span><text:span text:style-name="T158">DE</text:span><text:span text:style-name="T237"> </text:span><text:span text:style-name="T158">CONTROL</text:span><text:span text:style-name="T237"> </text:span><text:span text:style-name="T158">DE</text:span><text:span text:style-name="T234"> </text:span><text:span text:style-name="T158">ESTACIONAMIENTO</text:span></text:p>
          </table:table-cell>
          <table:covered-table-cell/>
          <table:covered-table-cell/>
          <table:covered-table-cell/>
        </table:table-row>
        <table:table-row>
          <table:table-cell table:style-name="Tabla26.A5" office:value-type="string">
            <text:p text:style-name="P159">Reposición terminal de control (PDA)</text:p>
          </table:table-cell>
          <table:table-cell table:style-name="Tabla26.A5" office:value-type="string">
            <text:p text:style-name="P160">2</text:p>
          </table:table-cell>
          <table:table-cell table:style-name="Tabla26.A5" office:value-type="string">
            <text:p text:style-name="P160">250,00 /ud</text:p>
          </table:table-cell>
          <table:table-cell table:style-name="Tabla26.A5" office:value-type="string">
            <text:p text:style-name="P147">500,00 </text:p>
          </table:table-cell>
        </table:table-row>
        <table:table-row>
          <table:table-cell table:style-name="Tabla26.A5" office:value-type="string">
            <text:p text:style-name="P159">Reposición terminal de control (Impresora)</text:p>
          </table:table-cell>
          <table:table-cell table:style-name="Tabla26.A5" office:value-type="string">
            <text:p text:style-name="P160">2</text:p>
          </table:table-cell>
          <table:table-cell table:style-name="Tabla26.A5" office:value-type="string">
            <text:p text:style-name="P160">300,00 /ud</text:p>
          </table:table-cell>
          <table:table-cell table:style-name="Tabla26.A5" office:value-type="string">
            <text:p text:style-name="P147">600,00 </text:p>
          </table:table-cell>
        </table:table-row>
        <table:table-row>
          <table:table-cell table:style-name="Tabla26.A5" office:value-type="string">
            <text:p text:style-name="P153"><text:span text:style-name="T18">Parquímetros de reposición Modelo </text:span><text:span text:style-name="T40">Strada Rapid Touch</text:span></text:p>
          </table:table-cell>
          <table:table-cell table:style-name="Tabla26.A5" office:value-type="string">
            <text:p text:style-name="P160">2</text:p>
          </table:table-cell>
          <table:table-cell table:style-name="Tabla26.A5" office:value-type="string">
            <text:p text:style-name="P160">1.900 /ud</text:p>
          </table:table-cell>
          <table:table-cell table:style-name="Tabla26.A5" office:value-type="string">
            <text:p text:style-name="P147">3.800,00 </text:p>
          </table:table-cell>
        </table:table-row>
        <table:table-row>
          <table:table-cell table:style-name="Tabla26.A5" office:value-type="string">
            <text:p text:style-name="P153"><text:span text:style-name="T18">Antena de Reposición </text:span><text:span text:style-name="T40">A1000</text:span></text:p>
          </table:table-cell>
          <table:table-cell table:style-name="Tabla26.A5" office:value-type="string">
            <text:p text:style-name="P160">2</text:p>
          </table:table-cell>
          <table:table-cell table:style-name="Tabla26.A5" office:value-type="string">
            <text:p text:style-name="P160">1.200 /ud</text:p>
          </table:table-cell>
          <table:table-cell table:style-name="Tabla26.A5" office:value-type="string">
            <text:p text:style-name="P147">2.400,00 </text:p>
          </table:table-cell>
        </table:table-row>
        <table:table-row>
          <table:table-cell table:style-name="Tabla26.A5" office:value-type="string">
            <text:p text:style-name="P159">Repuestos parquímetros</text:p>
          </table:table-cell>
          <table:table-cell table:style-name="Tabla26.A5" office:value-type="string">
            <text:p text:style-name="P160">26</text:p>
          </table:table-cell>
          <table:table-cell table:style-name="Tabla26.A5" office:value-type="string">
            <text:p text:style-name="P160">200 /ud</text:p>
          </table:table-cell>
          <table:table-cell table:style-name="Tabla26.A5" office:value-type="string">
            <text:p text:style-name="P147">5.200,00 </text:p>
          </table:table-cell>
        </table:table-row>
        <table:table-row>
          <table:table-cell table:style-name="Tabla26.A5" office:value-type="string">
            <text:p text:style-name="P159">Baterías</text:p>
          </table:table-cell>
          <table:table-cell table:style-name="Tabla26.A5" office:value-type="string">
            <text:p text:style-name="P160">26</text:p>
          </table:table-cell>
          <table:table-cell table:style-name="Tabla26.A5" office:value-type="string">
            <text:p text:style-name="P160">500,00 </text:p>
          </table:table-cell>
          <table:table-cell table:style-name="Tabla26.A5" office:value-type="string">
            <text:p text:style-name="P147">500,00 </text:p>
          </table:table-cell>
        </table:table-row>
        <table:table-row>
          <table:table-cell table:style-name="Tabla26.A5" office:value-type="string">
            <text:p text:style-name="P159">Consumibles bobinas papel</text:p>
          </table:table-cell>
          <table:table-cell table:style-name="Tabla26.A5" office:value-type="string">
            <text:p text:style-name="P160">26</text:p>
          </table:table-cell>
          <table:table-cell table:style-name="Tabla26.A5" office:value-type="string">
            <text:p text:style-name="P160">3.500,00 </text:p>
          </table:table-cell>
          <table:table-cell table:style-name="Tabla26.A5" office:value-type="string">
            <text:p text:style-name="P147">3.500,00 </text:p>
          </table:table-cell>
        </table:table-row>
        <table:table-row>
          <table:table-cell table:style-name="Tabla26.A5" office:value-type="string">
            <text:p text:style-name="P159">Señalización y adecuación</text:p>
          </table:table-cell>
          <table:table-cell table:style-name="Tabla26.A5" office:value-type="string">
            <text:p text:style-name="P160">1</text:p>
          </table:table-cell>
          <table:table-cell table:style-name="Tabla26.A5" office:value-type="string">
            <text:p text:style-name="P160">800,00 </text:p>
          </table:table-cell>
          <table:table-cell table:style-name="Tabla26.A5" office:value-type="string">
            <text:p text:style-name="P147">800,00 </text:p>
          </table:table-cell>
        </table:table-row>
        <table:table-row>
          <table:table-cell table:style-name="Tabla26.A5" office:value-type="string">
            <text:p text:style-name="P159">Renting de vehículos</text:p>
          </table:table-cell>
          <table:table-cell table:style-name="Tabla26.A5" office:value-type="string">
            <text:p text:style-name="P160">2</text:p>
          </table:table-cell>
          <table:table-cell table:style-name="Tabla26.A5" office:value-type="string">
            <text:p text:style-name="P160">500 /mes</text:p>
          </table:table-cell>
          <table:table-cell table:style-name="Tabla26.A5" office:value-type="string">
            <text:p text:style-name="P147">12.000,00 </text:p>
          </table:table-cell>
        </table:table-row>
        <table:table-row>
          <table:table-cell table:style-name="Tabla26.A5" office:value-type="string">
            <text:p text:style-name="P159">Combustible vehículo</text:p>
          </table:table-cell>
          <table:table-cell table:style-name="Tabla26.A5" office:value-type="string">
            <text:p text:style-name="P160">2</text:p>
          </table:table-cell>
          <table:table-cell table:style-name="Tabla26.A5" office:value-type="string">
            <text:p text:style-name="P160">200,00 </text:p>
          </table:table-cell>
          <table:table-cell table:style-name="Tabla26.A5" office:value-type="string">
            <text:p text:style-name="P147">4.800,00 </text:p>
          </table:table-cell>
        </table:table-row>
        <table:table-row>
          <table:table-cell table:style-name="Tabla26.A5" office:value-type="string">
            <text:p text:style-name="P159">Renting de moto</text:p>
          </table:table-cell>
          <table:table-cell table:style-name="Tabla26.A5" office:value-type="string">
            <text:p text:style-name="P160">1</text:p>
          </table:table-cell>
          <table:table-cell table:style-name="Tabla26.A5" office:value-type="string">
            <text:p text:style-name="P160">150 /mes</text:p>
          </table:table-cell>
          <table:table-cell table:style-name="Tabla26.A5" office:value-type="string">
            <text:p text:style-name="P147">1.800,00 </text:p>
          </table:table-cell>
        </table:table-row>
        <table:table-row>
          <table:table-cell table:style-name="Tabla26.A5" office:value-type="string">
            <text:p text:style-name="P159">Combustible moto</text:p>
          </table:table-cell>
          <table:table-cell table:style-name="Tabla26.A5" office:value-type="string">
            <text:p text:style-name="P160">2</text:p>
          </table:table-cell>
          <table:table-cell table:style-name="Tabla26.A5" office:value-type="string">
            <text:p text:style-name="P160">100,00 </text:p>
          </table:table-cell>
          <table:table-cell table:style-name="Tabla26.A5" office:value-type="string">
            <text:p text:style-name="P147">1.200,00 </text:p>
          </table:table-cell>
        </table:table-row>
        <text:soft-page-break/>
        <table:table-row>
          <table:table-cell table:style-name="Tabla26.A5" office:value-type="string">
            <text:p text:style-name="P159">Tarjeta SIM Parquímetros y PDA</text:p>
          </table:table-cell>
          <table:table-cell table:style-name="Tabla26.A5" office:value-type="string">
            <text:p text:style-name="P160">30</text:p>
          </table:table-cell>
          <table:table-cell table:style-name="Tabla26.A5" office:value-type="string">
            <text:p text:style-name="P160">480,00 </text:p>
          </table:table-cell>
          <table:table-cell table:style-name="Tabla26.A5" office:value-type="string">
            <text:p text:style-name="P147">5.760,00 </text:p>
          </table:table-cell>
        </table:table-row>
        <table:table-row>
          <table:table-cell table:style-name="Tabla26.A2" table:number-columns-spanned="4" office:value-type="string">
            <text:p text:style-name="P144"><text:span text:style-name="T158">COSTES</text:span><text:span text:style-name="T268"> </text:span><text:span text:style-name="T158">SERVICIOS</text:span><text:span text:style-name="T268"> </text:span><text:span text:style-name="T158">INDEPENDIENTES</text:span></text:p>
          </table:table-cell>
          <table:covered-table-cell/>
          <table:covered-table-cell/>
          <table:covered-table-cell/>
        </table:table-row>
        <table:table-row>
          <table:table-cell table:style-name="Tabla26.A5" office:value-type="string">
            <text:p text:style-name="P153"><text:span text:style-name="T18">Contrato PARQUEON Conectividad </text:span><text:span text:style-name="T40">Flowbird</text:span></text:p>
          </table:table-cell>
          <table:table-cell table:style-name="Tabla26.A5" office:value-type="string">
            <text:p text:style-name="P160">26</text:p>
          </table:table-cell>
          <table:table-cell table:style-name="Tabla26.A5" office:value-type="string">
            <text:p text:style-name="P160">584,22 </text:p>
          </table:table-cell>
          <table:table-cell table:style-name="Tabla26.A5" office:value-type="string">
            <text:p text:style-name="P147">7.010,64 </text:p>
          </table:table-cell>
        </table:table-row>
        <table:table-row>
          <table:table-cell table:style-name="Tabla26.A5" office:value-type="string">
            <text:p text:style-name="P153"><text:span text:style-name="T18">Contrato operaciones </text:span><text:span text:style-name="T40">LPA PARK</text:span></text:p>
          </table:table-cell>
          <table:table-cell table:style-name="Tabla26.A5" office:value-type="string">
            <text:p text:style-name="P160">1</text:p>
          </table:table-cell>
          <table:table-cell table:style-name="Tabla26.A5" office:value-type="string">
            <text:p text:style-name="P160">214,00 </text:p>
          </table:table-cell>
          <table:table-cell table:style-name="Tabla26.A5" office:value-type="string">
            <text:p text:style-name="P147">2.619,36 </text:p>
          </table:table-cell>
        </table:table-row>
        <table:table-row>
          <table:table-cell table:style-name="Tabla26.A5" office:value-type="string">
            <text:p text:style-name="P159">i-Parque actualizaciones 2024</text:p>
          </table:table-cell>
          <table:table-cell table:style-name="Tabla26.A5" office:value-type="string">
            <text:p text:style-name="P160">1</text:p>
          </table:table-cell>
          <table:table-cell table:style-name="Tabla26.A5" office:value-type="string">
            <text:p text:style-name="P7"/>
          </table:table-cell>
          <table:table-cell table:style-name="Tabla26.A5" office:value-type="string">
            <text:p text:style-name="P147">2.000,00 </text:p>
          </table:table-cell>
        </table:table-row>
        <table:table-row>
          <table:table-cell table:style-name="Tabla26.A2" table:number-columns-spanned="4" office:value-type="string">
            <text:p text:style-name="P144"><text:span text:style-name="T158">DEPARTAMENTO</text:span><text:span text:style-name="T237"> </text:span><text:span text:style-name="T158">DE</text:span><text:span text:style-name="T237"> </text:span><text:span text:style-name="T158">INFORMÁTICA</text:span><text:span text:style-name="T268"> </text:span><text:span text:style-name="T158">E</text:span><text:span text:style-name="T237"> </text:span><text:span text:style-name="T158">I+D</text:span></text:p>
          </table:table-cell>
          <table:covered-table-cell/>
          <table:covered-table-cell/>
          <table:covered-table-cell/>
        </table:table-row>
        <table:table-row>
          <table:table-cell table:style-name="Tabla26.A5" office:value-type="string">
            <text:p text:style-name="P159">Equipos informáticos (ordenadores, impresoras, hardware y software)</text:p>
          </table:table-cell>
          <table:table-cell table:style-name="Tabla26.A5" office:value-type="string">
            <text:p text:style-name="P160">1</text:p>
          </table:table-cell>
          <table:table-cell table:style-name="Tabla26.A5" office:value-type="string">
            <text:p text:style-name="P160">750,40 /puesto</text:p>
          </table:table-cell>
          <table:table-cell table:style-name="Tabla26.A5" office:value-type="string">
            <text:p text:style-name="P147">750,40 </text:p>
          </table:table-cell>
        </table:table-row>
        <table:table-row>
          <table:table-cell table:style-name="Tabla26.A5" office:value-type="string">
            <text:p text:style-name="P159">Desarrollo Informático</text:p>
          </table:table-cell>
          <table:table-cell table:style-name="Tabla26.A5" office:value-type="string">
            <text:p text:style-name="P160">1</text:p>
          </table:table-cell>
          <table:table-cell table:style-name="Tabla26.A5" office:value-type="string">
            <text:p text:style-name="P160">2.000,00 </text:p>
          </table:table-cell>
          <table:table-cell table:style-name="Tabla26.A5" office:value-type="string">
            <text:p text:style-name="P147">2.000,00 </text:p>
          </table:table-cell>
        </table:table-row>
        <table:table-row>
          <table:table-cell table:style-name="Tabla26.A2" table:number-columns-spanned="4" office:value-type="string">
            <text:p text:style-name="P144"><text:span text:style-name="T158">DEPARTAMENTO</text:span><text:span text:style-name="T268"> </text:span><text:span text:style-name="T158">GITSM</text:span></text:p>
          </table:table-cell>
          <table:covered-table-cell/>
          <table:covered-table-cell/>
          <table:covered-table-cell/>
        </table:table-row>
        <table:table-row>
          <table:table-cell table:style-name="Tabla26.A5" office:value-type="string">
            <text:p text:style-name="P159">Mantenimiento preventivo e instalaciones</text:p>
          </table:table-cell>
          <table:table-cell table:style-name="Tabla26.A5" office:value-type="string">
            <text:p text:style-name="P160">1</text:p>
          </table:table-cell>
          <table:table-cell table:style-name="Tabla26.A5" office:value-type="string">
            <text:p text:style-name="P160">1.500,00 </text:p>
          </table:table-cell>
          <table:table-cell table:style-name="Tabla26.A5" office:value-type="string">
            <text:p text:style-name="P147">1.500,00 </text:p>
          </table:table-cell>
        </table:table-row>
        <table:table-row>
          <table:table-cell table:style-name="Tabla26.A5" office:value-type="string">
            <text:p text:style-name="P159">Pintura calzada</text:p>
          </table:table-cell>
          <table:table-cell table:style-name="Tabla26.A5" office:value-type="string">
            <text:p text:style-name="P160">1</text:p>
          </table:table-cell>
          <table:table-cell table:style-name="Tabla26.A5" office:value-type="string">
            <text:p text:style-name="P160">1.000 </text:p>
          </table:table-cell>
          <table:table-cell table:style-name="Tabla26.A5" office:value-type="string">
            <text:p text:style-name="P147">1.000,00 </text:p>
          </table:table-cell>
        </table:table-row>
        <table:table-row>
          <table:table-cell table:style-name="Tabla26.A2" table:number-columns-spanned="4" office:value-type="string">
            <text:p text:style-name="P144"><text:span text:style-name="T158">DEPARTAMENTO</text:span><text:span text:style-name="T269"> </text:span><text:span text:style-name="T158">RECAUDACIÓN</text:span></text:p>
          </table:table-cell>
          <table:covered-table-cell/>
          <table:covered-table-cell/>
          <table:covered-table-cell/>
        </table:table-row>
        <table:table-row>
          <table:table-cell table:style-name="Tabla26.A5" office:value-type="string">
            <text:p text:style-name="P159">Retirada de Efectivo y Conteo Recaudación</text:p>
          </table:table-cell>
          <table:table-cell table:style-name="Tabla26.A5" office:value-type="string">
            <text:p text:style-name="P160">1</text:p>
          </table:table-cell>
          <table:table-cell table:style-name="Tabla26.A5" office:value-type="string">
            <text:p text:style-name="P160">500,00 </text:p>
          </table:table-cell>
          <table:table-cell table:style-name="Tabla26.A5" office:value-type="string">
            <text:p text:style-name="P147">6.000,00 </text:p>
          </table:table-cell>
        </table:table-row>
        <table:table-row>
          <table:table-cell table:style-name="Tabla26.A2" table:number-columns-spanned="4" office:value-type="string">
            <text:p text:style-name="P144"><text:span text:style-name="T158">ADMINISTRACIÓN,</text:span><text:span text:style-name="T237"> </text:span><text:span text:style-name="T158">FINANZAS,</text:span><text:span text:style-name="T268"> </text:span><text:span text:style-name="T158">ASESORÍA</text:span><text:span text:style-name="T268"> </text:span><text:span text:style-name="T158">JURÍDICA</text:span><text:span text:style-name="T268"> </text:span><text:span text:style-name="T158">Y</text:span><text:span text:style-name="T237"> </text:span><text:span text:style-name="T158">CONTRATACIÓN</text:span></text:p>
          </table:table-cell>
          <table:covered-table-cell/>
          <table:covered-table-cell/>
          <table:covered-table-cell/>
        </table:table-row>
        <table:table-row>
          <table:table-cell table:style-name="Tabla26.A5" office:value-type="string">
            <text:p text:style-name="P153">Mobiliario</text:p>
          </table:table-cell>
          <table:table-cell table:style-name="Tabla26.A5" office:value-type="string">
            <text:p text:style-name="P160">1</text:p>
          </table:table-cell>
          <table:table-cell table:style-name="Tabla26.A5" office:value-type="string">
            <text:p text:style-name="P160">500,00 /puesto</text:p>
          </table:table-cell>
          <table:table-cell table:style-name="Tabla26.A5" office:value-type="string">
            <text:p text:style-name="P147">500,00 </text:p>
          </table:table-cell>
        </table:table-row>
        <table:table-row>
          <table:table-cell table:style-name="Tabla26.A5" office:value-type="string">
            <text:p text:style-name="P159">Impuestos</text:p>
          </table:table-cell>
          <table:table-cell table:style-name="Tabla26.A5" office:value-type="string">
            <text:p text:style-name="P160">1</text:p>
          </table:table-cell>
          <table:table-cell table:style-name="Tabla26.A5" office:value-type="string">
            <text:p text:style-name="P160">283,10 /año</text:p>
          </table:table-cell>
          <table:table-cell table:style-name="Tabla26.A5" office:value-type="string">
            <text:p text:style-name="P147">283,10 </text:p>
          </table:table-cell>
        </table:table-row>
        <table:table-row>
          <table:table-cell table:style-name="Tabla26.A5" office:value-type="string">
            <text:p text:style-name="P159">Servicios de Auditoría General</text:p>
          </table:table-cell>
          <table:table-cell table:style-name="Tabla26.A5" office:value-type="string">
            <text:p text:style-name="P160">1</text:p>
          </table:table-cell>
          <table:table-cell table:style-name="Tabla26.A5" office:value-type="string">
            <text:p text:style-name="P160">250,00 /año</text:p>
          </table:table-cell>
          <table:table-cell table:style-name="Tabla26.A5" office:value-type="string">
            <text:p text:style-name="P147">250,00 </text:p>
          </table:table-cell>
        </table:table-row>
        <table:table-row>
          <table:table-cell table:style-name="Tabla26.A5" office:value-type="string">
            <text:p text:style-name="P159">Asesoría Fiscal y Auditoría Contable</text:p>
          </table:table-cell>
          <table:table-cell table:style-name="Tabla26.A5" office:value-type="string">
            <text:p text:style-name="P160">1</text:p>
          </table:table-cell>
          <table:table-cell table:style-name="Tabla26.A5" office:value-type="string">
            <text:p text:style-name="P160">500 /año</text:p>
          </table:table-cell>
          <table:table-cell table:style-name="Tabla26.A5" office:value-type="string">
            <text:p text:style-name="P147">500,00 </text:p>
          </table:table-cell>
        </table:table-row>
        <table:table-row>
          <table:table-cell table:style-name="Tabla26.A5" office:value-type="string">
            <text:p text:style-name="P159">Material de oficina</text:p>
          </table:table-cell>
          <table:table-cell table:style-name="Tabla26.A5" office:value-type="string">
            <text:p text:style-name="P160">1</text:p>
          </table:table-cell>
          <table:table-cell table:style-name="Tabla26.A5" office:value-type="string">
            <text:p text:style-name="P160">200,00 /año</text:p>
          </table:table-cell>
          <table:table-cell table:style-name="Tabla26.A5" office:value-type="string">
            <text:p text:style-name="P147">200,00 </text:p>
          </table:table-cell>
        </table:table-row>
        <table:table-row>
          <table:table-cell table:style-name="Tabla26.A5" office:value-type="string">
            <text:p text:style-name="P159">IVTM moto + seguro</text:p>
          </table:table-cell>
          <table:table-cell table:style-name="Tabla26.A5" office:value-type="string">
            <text:p text:style-name="P160">1</text:p>
          </table:table-cell>
          <table:table-cell table:style-name="Tabla26.A5" office:value-type="string">
            <text:p text:style-name="P160">350,00 /año</text:p>
          </table:table-cell>
          <table:table-cell table:style-name="Tabla26.A5" office:value-type="string">
            <text:p text:style-name="P147">350,00 </text:p>
          </table:table-cell>
        </table:table-row>
        <table:table-row>
          <table:table-cell table:style-name="Tabla26.A2" table:number-columns-spanned="4" office:value-type="string">
            <text:p text:style-name="P144"><text:span text:style-name="T158">DEPARTAMENTO</text:span><text:span text:style-name="T237"> </text:span><text:span text:style-name="T158">MARCA</text:span><text:span text:style-name="T268"> </text:span><text:span text:style-name="T158">Y</text:span><text:span text:style-name="T237"> </text:span><text:span text:style-name="T158">COMUNICACIÓN</text:span></text:p>
          </table:table-cell>
          <table:covered-table-cell/>
          <table:covered-table-cell/>
          <table:covered-table-cell/>
        </table:table-row>
        <table:table-row>
          <table:table-cell table:style-name="Tabla26.A5" office:value-type="string">
            <text:p text:style-name="P159">Publicidad y Marketing</text:p>
          </table:table-cell>
          <table:table-cell table:style-name="Tabla26.A5" office:value-type="string">
            <text:p text:style-name="P160">1</text:p>
          </table:table-cell>
          <table:table-cell table:style-name="Tabla26.A5" office:value-type="string">
            <text:p text:style-name="P160">6.600,00 </text:p>
          </table:table-cell>
          <table:table-cell table:style-name="Tabla26.A5" office:value-type="string">
            <text:p text:style-name="P147">6.600,00 </text:p>
          </table:table-cell>
        </table:table-row>
        <table:table-row>
          <table:table-cell table:style-name="Tabla26.A5" office:value-type="string">
            <text:p text:style-name="P159">Cartelería Publicitaria</text:p>
          </table:table-cell>
          <table:table-cell table:style-name="Tabla26.A5" office:value-type="string">
            <text:p text:style-name="P160">1</text:p>
          </table:table-cell>
          <table:table-cell table:style-name="Tabla26.A5" office:value-type="string">
            <text:p text:style-name="P160">2.400,00 </text:p>
          </table:table-cell>
          <table:table-cell table:style-name="Tabla26.A5" office:value-type="string">
            <text:p text:style-name="P147">2.400,00 </text:p>
          </table:table-cell>
        </table:table-row>
        <text:soft-page-break/>
        <table:table-row>
          <table:table-cell table:style-name="Tabla26.A2" table:number-columns-spanned="4" office:value-type="string">
            <text:p text:style-name="P144"><text:span text:style-name="T158">DEPARTAMENTO</text:span><text:span text:style-name="T268"> </text:span><text:span text:style-name="T158">RRHH</text:span></text:p>
          </table:table-cell>
          <table:covered-table-cell/>
          <table:covered-table-cell/>
          <table:covered-table-cell/>
        </table:table-row>
        <table:table-row>
          <table:table-cell table:style-name="Tabla26.A5" office:value-type="string">
            <text:p text:style-name="P159">Gastos suministros personal (agua, papel higiénico, productos de limpieza y aseo, etc.)</text:p>
          </table:table-cell>
          <table:table-cell table:style-name="Tabla26.A5" office:value-type="string">
            <text:p text:style-name="P160">5</text:p>
          </table:table-cell>
          <table:table-cell table:style-name="Tabla26.A5" office:value-type="string">
            <text:p text:style-name="P160">50,00 /ud</text:p>
          </table:table-cell>
          <table:table-cell table:style-name="Tabla26.A5" office:value-type="string">
            <text:p text:style-name="P147">250,00 </text:p>
          </table:table-cell>
        </table:table-row>
        <table:table-row>
          <table:table-cell table:style-name="Tabla26.A5" office:value-type="string">
            <text:p text:style-name="P159">Formación Personal</text:p>
          </table:table-cell>
          <table:table-cell table:style-name="Tabla26.A5" office:value-type="string">
            <text:p text:style-name="P160">5</text:p>
          </table:table-cell>
          <table:table-cell table:style-name="Tabla26.A5" office:value-type="string">
            <text:p text:style-name="P160">290,00 /ud</text:p>
          </table:table-cell>
          <table:table-cell table:style-name="Tabla26.A5" office:value-type="string">
            <text:p text:style-name="P147">1.450,00 </text:p>
          </table:table-cell>
        </table:table-row>
        <table:table-row>
          <table:table-cell table:style-name="Tabla26.A5" office:value-type="string">
            <text:p text:style-name="P159">Seguros (personal)</text:p>
          </table:table-cell>
          <table:table-cell table:style-name="Tabla26.A5" office:value-type="string">
            <text:p text:style-name="P160">5</text:p>
          </table:table-cell>
          <table:table-cell table:style-name="Tabla26.A5" office:value-type="string">
            <text:p text:style-name="P160">100,00 </text:p>
          </table:table-cell>
          <table:table-cell table:style-name="Tabla26.A5" office:value-type="string">
            <text:p text:style-name="P147">100,00 </text:p>
          </table:table-cell>
        </table:table-row>
        <table:table-row>
          <table:table-cell table:style-name="Tabla26.A5" office:value-type="string">
            <text:p text:style-name="P159">Prevención de Riesgos Laborales</text:p>
          </table:table-cell>
          <table:table-cell table:style-name="Tabla26.A5" office:value-type="string">
            <text:p text:style-name="P160">5</text:p>
          </table:table-cell>
          <table:table-cell table:style-name="Tabla26.A5" office:value-type="string">
            <text:p text:style-name="P160">50,00 /ud</text:p>
          </table:table-cell>
          <table:table-cell table:style-name="Tabla26.A5" office:value-type="string">
            <text:p text:style-name="P147">250,00 </text:p>
          </table:table-cell>
        </table:table-row>
        <table:table-row>
          <table:table-cell table:style-name="Tabla26.A5" office:value-type="string">
            <text:p text:style-name="P159">Control de presencia personal</text:p>
          </table:table-cell>
          <table:table-cell table:style-name="Tabla26.A5" office:value-type="string">
            <text:p text:style-name="P160">5</text:p>
          </table:table-cell>
          <table:table-cell table:style-name="Tabla26.A5" office:value-type="string">
            <text:p text:style-name="P160">3,25 /ud/mes</text:p>
          </table:table-cell>
          <table:table-cell table:style-name="Tabla26.A5" office:value-type="string">
            <text:p text:style-name="P147">195,00 </text:p>
          </table:table-cell>
        </table:table-row>
        <table:table-row>
          <table:table-cell table:style-name="Tabla26.A5" office:value-type="string">
            <text:p text:style-name="P159">Asesoría Laboral</text:p>
          </table:table-cell>
          <table:table-cell table:style-name="Tabla26.A5" office:value-type="string">
            <text:p text:style-name="P160">5</text:p>
          </table:table-cell>
          <table:table-cell table:style-name="Tabla26.A5" office:value-type="string">
            <text:p text:style-name="P160">22,00/ud/mes</text:p>
          </table:table-cell>
          <table:table-cell table:style-name="Tabla26.A5" office:value-type="string">
            <text:p text:style-name="P147">1.320,00 </text:p>
          </table:table-cell>
        </table:table-row>
        <table:table-row>
          <table:table-cell table:style-name="Tabla26.A5" office:value-type="string">
            <text:p text:style-name="P159">Plan de Igualdad</text:p>
          </table:table-cell>
          <table:table-cell table:style-name="Tabla26.A5" office:value-type="string">
            <text:p text:style-name="P160">1</text:p>
          </table:table-cell>
          <table:table-cell table:style-name="Tabla26.A5" office:value-type="string">
            <text:p text:style-name="P160">500 /año</text:p>
          </table:table-cell>
          <table:table-cell table:style-name="Tabla26.A5" office:value-type="string">
            <text:p text:style-name="P147">500,00 </text:p>
          </table:table-cell>
        </table:table-row>
        <table:table-row>
          <table:table-cell table:style-name="Tabla26.A5" office:value-type="string">
            <text:p text:style-name="P159">Gastos Procedimientos Selección</text:p>
          </table:table-cell>
          <table:table-cell table:style-name="Tabla26.A5" office:value-type="string">
            <text:p text:style-name="P160">1</text:p>
          </table:table-cell>
          <table:table-cell table:style-name="Tabla26.A5" office:value-type="string">
            <text:p text:style-name="P160">500,00 </text:p>
          </table:table-cell>
          <table:table-cell table:style-name="Tabla26.A5" office:value-type="string">
            <text:p text:style-name="P147">500,00 </text:p>
          </table:table-cell>
        </table:table-row>
      </table:table>
      <table:table table:name="Tabla27" table:style-name="Tabla27">
        <table:table-column table:style-name="Tabla27.A"/>
        <table:table-column table:style-name="Tabla27.B"/>
        <table:table-column table:style-name="Tabla27.C"/>
        <table:table-column table:style-name="Tabla27.D"/>
        <table:table-row>
          <table:table-cell table:style-name="Tabla27.A1" table:number-columns-spanned="4" office:value-type="string">
            <text:p text:style-name="P137"><text:span text:style-name="T158">APARCAMIENTO</text:span><text:span text:style-name="T237"> </text:span><text:span text:style-name="T158">DE</text:span><text:span text:style-name="T268"> </text:span><text:span text:style-name="T158">ARGUINEGUÍN</text:span></text:p>
          </table:table-cell>
          <table:covered-table-cell/>
          <table:covered-table-cell/>
          <table:covered-table-cell/>
        </table:table-row>
        <table:table-row>
          <table:table-cell table:style-name="Tabla27.A2" table:number-columns-spanned="4" office:value-type="string">
            <text:p text:style-name="P144"><text:span text:style-name="T158">COSTES</text:span><text:span text:style-name="T237"> </text:span><text:span text:style-name="T158">VARIABLES</text:span><text:span text:style-name="T237"> </text:span><text:span text:style-name="T158">ANUALES</text:span></text:p>
          </table:table-cell>
          <table:covered-table-cell/>
          <table:covered-table-cell/>
          <table:covered-table-cell/>
        </table:table-row>
        <table:table-row>
          <table:table-cell table:style-name="Tabla27.A2" office:value-type="string">
            <text:p text:style-name="P161">CONCEPTO</text:p>
          </table:table-cell>
          <table:table-cell table:style-name="Tabla27.A2" office:value-type="string">
            <text:p text:style-name="P161">UNIDADES</text:p>
          </table:table-cell>
          <table:table-cell table:style-name="Tabla27.A2" office:value-type="string">
            <text:p text:style-name="P161">PRECIO</text:p>
          </table:table-cell>
          <table:table-cell table:style-name="Tabla27.A2" office:value-type="string">
            <text:p text:style-name="P144"><text:span text:style-name="T158">TOTAL</text:span><text:span text:style-name="T237"> </text:span><text:span text:style-name="T158">ANUAL</text:span></text:p>
          </table:table-cell>
        </table:table-row>
        <table:table-row>
          <table:table-cell table:style-name="Tabla27.A2" table:number-columns-spanned="4" office:value-type="string">
            <text:p text:style-name="P144"><text:span text:style-name="T158">SERVICIO</text:span><text:span text:style-name="T237"> </text:span><text:span text:style-name="T158">DE</text:span><text:span text:style-name="T237"> </text:span><text:span text:style-name="T158">CONTROL</text:span><text:span text:style-name="T237"> </text:span><text:span text:style-name="T158">DE</text:span><text:span text:style-name="T234"> </text:span><text:span text:style-name="T158">GESTIÓN</text:span><text:span text:style-name="T268"> </text:span><text:span text:style-name="T158">Y</text:span><text:span text:style-name="T237"> </text:span><text:span text:style-name="T158">EXPLOTACIÓN</text:span></text:p>
          </table:table-cell>
          <table:covered-table-cell/>
          <table:covered-table-cell/>
          <table:covered-table-cell/>
        </table:table-row>
        <table:table-row>
          <table:table-cell table:style-name="Tabla27.A5" office:value-type="string">
            <text:p text:style-name="P159">Material consumible</text:p>
          </table:table-cell>
          <table:table-cell table:style-name="Tabla27.A5" office:value-type="string">
            <text:p text:style-name="P160">2</text:p>
          </table:table-cell>
          <table:table-cell table:style-name="Tabla27.A5" office:value-type="string">
            <text:p text:style-name="P160">351,67/mes</text:p>
          </table:table-cell>
          <table:table-cell table:style-name="Tabla27.A5" office:value-type="string">
            <text:p text:style-name="P147">8.440,00 </text:p>
          </table:table-cell>
        </table:table-row>
        <table:table-row>
          <table:table-cell table:style-name="Tabla27.A5" office:value-type="string">
            <text:p text:style-name="P159">Ferretería y varios</text:p>
          </table:table-cell>
          <table:table-cell table:style-name="Tabla27.A5" office:value-type="string">
            <text:p text:style-name="P160">2</text:p>
          </table:table-cell>
          <table:table-cell table:style-name="Tabla27.A5" office:value-type="string">
            <text:p text:style-name="P160">500,00 </text:p>
          </table:table-cell>
          <table:table-cell table:style-name="Tabla27.A5" office:value-type="string">
            <text:p text:style-name="P147">1.000,00 </text:p>
          </table:table-cell>
        </table:table-row>
        <table:table-row>
          <table:table-cell table:style-name="Tabla27.A5" office:value-type="string">
            <text:p text:style-name="P159">Renting vehículos</text:p>
          </table:table-cell>
          <table:table-cell table:style-name="Tabla27.A5" office:value-type="string">
            <text:p text:style-name="P160">1</text:p>
          </table:table-cell>
          <table:table-cell table:style-name="Tabla27.A5" office:value-type="string">
            <text:p text:style-name="P160">500 /mes</text:p>
          </table:table-cell>
          <table:table-cell table:style-name="Tabla27.A5" office:value-type="string">
            <text:p text:style-name="P147">3.000,00 </text:p>
          </table:table-cell>
        </table:table-row>
        <table:table-row>
          <table:table-cell table:style-name="Tabla27.A5" office:value-type="string">
            <text:p text:style-name="P159">Combustible vehículo</text:p>
          </table:table-cell>
          <table:table-cell table:style-name="Tabla27.A5" office:value-type="string">
            <text:p text:style-name="P160">1</text:p>
          </table:table-cell>
          <table:table-cell table:style-name="Tabla27.A5" office:value-type="string">
            <text:p text:style-name="P160">200/mes</text:p>
          </table:table-cell>
          <table:table-cell table:style-name="Tabla27.A5" office:value-type="string">
            <text:p text:style-name="P147">1.200,00 </text:p>
          </table:table-cell>
        </table:table-row>
        <table:table-row>
          <table:table-cell table:style-name="Tabla27.A5" office:value-type="string">
            <text:p text:style-name="P159">Señalización y adecuación</text:p>
          </table:table-cell>
          <table:table-cell table:style-name="Tabla27.A5" office:value-type="string">
            <text:p text:style-name="P160">2</text:p>
          </table:table-cell>
          <table:table-cell table:style-name="Tabla27.A5" office:value-type="string">
            <text:p text:style-name="P160">3000 /u</text:p>
          </table:table-cell>
          <table:table-cell table:style-name="Tabla27.A5" office:value-type="string">
            <text:p text:style-name="P147">6.000,00 </text:p>
          </table:table-cell>
        </table:table-row>
        <table:table-row>
          <table:table-cell table:style-name="Tabla27.A5" office:value-type="string">
            <text:p text:style-name="P159">Cartelería y Banderas</text:p>
          </table:table-cell>
          <table:table-cell table:style-name="Tabla27.A5" office:value-type="string">
            <text:p text:style-name="P160">2</text:p>
          </table:table-cell>
          <table:table-cell table:style-name="Tabla27.A5" office:value-type="string">
            <text:p text:style-name="P160">2500 /u</text:p>
          </table:table-cell>
          <table:table-cell table:style-name="Tabla27.A5" office:value-type="string">
            <text:p text:style-name="P147">5.000,00 </text:p>
          </table:table-cell>
        </table:table-row>
        <table:table-row>
          <table:table-cell table:style-name="Tabla27.A5" office:value-type="string">
            <text:p text:style-name="P159">Teléfono Oficina</text:p>
          </table:table-cell>
          <table:table-cell table:style-name="Tabla27.A5" office:value-type="string">
            <text:p text:style-name="P160">1</text:p>
          </table:table-cell>
          <table:table-cell table:style-name="Tabla27.A5" office:value-type="string">
            <text:p text:style-name="P160">50 /mes</text:p>
          </table:table-cell>
          <table:table-cell table:style-name="Tabla27.A5" office:value-type="string">
            <text:p text:style-name="P147">600,00 </text:p>
          </table:table-cell>
        </table:table-row>
        <text:soft-page-break/>
        <table:table-row>
          <table:table-cell table:style-name="Tabla27.A5" office:value-type="string">
            <text:p text:style-name="P159">Terminales telefónicos</text:p>
          </table:table-cell>
          <table:table-cell table:style-name="Tabla27.A5" office:value-type="string">
            <text:p text:style-name="P160">2</text:p>
          </table:table-cell>
          <table:table-cell table:style-name="Tabla27.A5" office:value-type="string">
            <text:p text:style-name="P160">500 /unid</text:p>
          </table:table-cell>
          <table:table-cell table:style-name="Tabla27.A5" office:value-type="string">
            <text:p text:style-name="P147">1.000,00 </text:p>
          </table:table-cell>
        </table:table-row>
        <table:table-row>
          <table:table-cell table:style-name="Tabla27.A5" office:value-type="string">
            <text:p text:style-name="P159">Tarjeta SIM terminales</text:p>
          </table:table-cell>
          <table:table-cell table:style-name="Tabla27.A5" office:value-type="string">
            <text:p text:style-name="P160">2</text:p>
          </table:table-cell>
          <table:table-cell table:style-name="Tabla27.A5" office:value-type="string">
            <text:p text:style-name="P160">14 /mes/u</text:p>
          </table:table-cell>
          <table:table-cell table:style-name="Tabla27.A5" office:value-type="string">
            <text:p text:style-name="P147">252,00 </text:p>
          </table:table-cell>
        </table:table-row>
        <table:table-row>
          <table:table-cell table:style-name="Tabla27.A2" table:number-columns-spanned="4" office:value-type="string">
            <text:p text:style-name="P144"><text:span text:style-name="T158">COSTES</text:span><text:span text:style-name="T268"> </text:span><text:span text:style-name="T158">SERVICIOS</text:span><text:span text:style-name="T268"> </text:span><text:span text:style-name="T158">INDEPENDIENTES</text:span></text:p>
          </table:table-cell>
          <table:covered-table-cell/>
          <table:covered-table-cell/>
          <table:covered-table-cell/>
        </table:table-row>
        <table:table-row>
          <table:table-cell table:style-name="Tabla27.A5" office:value-type="string">
            <text:p text:style-name="P159">Servicio de Telecontrol</text:p>
          </table:table-cell>
          <table:table-cell table:style-name="Tabla27.A5" office:value-type="string">
            <text:p text:style-name="P160">2</text:p>
          </table:table-cell>
          <table:table-cell table:style-name="Tabla27.A5" office:value-type="string">
            <text:p text:style-name="P160">15000 año/u</text:p>
          </table:table-cell>
          <table:table-cell table:style-name="Tabla27.A5" office:value-type="string">
            <text:p text:style-name="P147">22.500,00 </text:p>
          </table:table-cell>
        </table:table-row>
        <table:table-row>
          <table:table-cell table:style-name="Tabla27.A2" table:number-columns-spanned="4" office:value-type="string">
            <text:p text:style-name="P144"><text:span text:style-name="T158">DEPARTAMENTO</text:span><text:span text:style-name="T237"> </text:span><text:span text:style-name="T158">DE</text:span><text:span text:style-name="T237"> </text:span><text:span text:style-name="T158">INFORMÁTICA</text:span><text:span text:style-name="T268"> </text:span><text:span text:style-name="T158">E</text:span><text:span text:style-name="T237"> </text:span><text:span text:style-name="T158">I+D</text:span></text:p>
          </table:table-cell>
          <table:covered-table-cell/>
          <table:covered-table-cell/>
          <table:covered-table-cell/>
        </table:table-row>
        <table:table-row>
          <table:table-cell table:style-name="Tabla27.A5" office:value-type="string">
            <text:p text:style-name="P159">Equipos informáticos (ordenadores, impresoras, hardware y software)</text:p>
          </table:table-cell>
          <table:table-cell table:style-name="Tabla27.A5" office:value-type="string">
            <text:p text:style-name="P160">2</text:p>
          </table:table-cell>
          <table:table-cell table:style-name="Tabla27.A5" office:value-type="string">
            <text:p text:style-name="P160">750,40 </text:p>
          </table:table-cell>
          <table:table-cell table:style-name="Tabla27.A5" office:value-type="string">
            <text:p text:style-name="P147">1.500,80 </text:p>
          </table:table-cell>
        </table:table-row>
        <table:table-row>
          <table:table-cell table:style-name="Tabla27.A5" office:value-type="string">
            <text:p text:style-name="P159">Desarrollo informático y mantenimiento de software (servidores, aplicativos, etc.)</text:p>
          </table:table-cell>
          <table:table-cell table:style-name="Tabla27.A5" office:value-type="string">
            <text:p text:style-name="P160">2</text:p>
          </table:table-cell>
          <table:table-cell table:style-name="Tabla27.A5" office:value-type="string">
            <text:p text:style-name="P160">15.000,00 </text:p>
          </table:table-cell>
          <table:table-cell table:style-name="Tabla27.A5" office:value-type="string">
            <text:p text:style-name="P147">15.000,00 </text:p>
          </table:table-cell>
        </table:table-row>
        <table:table-row>
          <table:table-cell table:style-name="Tabla27.A2" table:number-columns-spanned="4" office:value-type="string">
            <text:p text:style-name="P144"><text:span text:style-name="T158">DEPARTAMENTO</text:span><text:span text:style-name="T268"> </text:span><text:span text:style-name="T158">GITSM</text:span></text:p>
          </table:table-cell>
          <table:covered-table-cell/>
          <table:covered-table-cell/>
          <table:covered-table-cell/>
        </table:table-row>
        <table:table-row>
          <table:table-cell table:style-name="Tabla27.A5" office:value-type="string">
            <text:p text:style-name="P159">Gastos de conservación y mantenimiento edificio</text:p>
          </table:table-cell>
          <table:table-cell table:style-name="Tabla27.A5" office:value-type="string">
            <text:p text:style-name="P160">2</text:p>
          </table:table-cell>
          <table:table-cell table:style-name="Tabla27.A5" office:value-type="string">
            <text:p text:style-name="P160">15000 /u</text:p>
          </table:table-cell>
          <table:table-cell table:style-name="Tabla27.A5" office:value-type="string">
            <text:p text:style-name="P147">22.500,00 </text:p>
          </table:table-cell>
        </table:table-row>
        <table:table-row>
          <table:table-cell table:style-name="Tabla27.A5" office:value-type="string">
            <text:p text:style-name="P159">Mantenimiento preventivo equipamientos, Adquisición nuevos equipamientos, Reparación y Conservación.</text:p>
          </table:table-cell>
          <table:table-cell table:style-name="Tabla27.A5" office:value-type="string">
            <text:p text:style-name="P160">2</text:p>
          </table:table-cell>
          <table:table-cell table:style-name="Tabla27.A5" office:value-type="string">
            <text:p text:style-name="P160">35000 /u</text:p>
          </table:table-cell>
          <table:table-cell table:style-name="Tabla27.A5" office:value-type="string">
            <text:p text:style-name="P147">35.000,00 </text:p>
          </table:table-cell>
        </table:table-row>
        <table:table-row>
          <table:table-cell table:style-name="Tabla27.A5" office:value-type="string">
            <text:p text:style-name="P159">Servicios de limpieza</text:p>
          </table:table-cell>
          <table:table-cell table:style-name="Tabla27.A5" office:value-type="string">
            <text:p text:style-name="P160">2</text:p>
          </table:table-cell>
          <table:table-cell table:style-name="Tabla27.A5" office:value-type="string">
            <text:p text:style-name="P160">15000 /u</text:p>
          </table:table-cell>
          <table:table-cell table:style-name="Tabla27.A5" office:value-type="string">
            <text:p text:style-name="P147">22.500,00 </text:p>
          </table:table-cell>
        </table:table-row>
        <table:table-row>
          <table:table-cell table:style-name="Tabla27.A5" office:value-type="string">
            <text:p text:style-name="P159">Suministros de productos de limpieza, productos aromáticos, bacteroestáticos, etc.)</text:p>
          </table:table-cell>
          <table:table-cell table:style-name="Tabla27.A5" office:value-type="string">
            <text:p text:style-name="P160">2</text:p>
          </table:table-cell>
          <table:table-cell table:style-name="Tabla27.A5" office:value-type="string">
            <text:p text:style-name="P160">450,00 </text:p>
          </table:table-cell>
          <table:table-cell table:style-name="Tabla27.A5" office:value-type="string">
            <text:p text:style-name="P147">5.400,00 </text:p>
          </table:table-cell>
        </table:table-row>
        <table:table-row>
          <table:table-cell table:style-name="Tabla27.A5" office:value-type="string">
            <text:p text:style-name="P159">Ferretería y varios</text:p>
          </table:table-cell>
          <table:table-cell table:style-name="Tabla27.A5" office:value-type="string">
            <text:p text:style-name="P160">2</text:p>
          </table:table-cell>
          <table:table-cell table:style-name="Tabla27.A5" office:value-type="string">
            <text:p text:style-name="P160">500,00 </text:p>
          </table:table-cell>
          <table:table-cell table:style-name="Tabla27.A5" office:value-type="string">
            <text:p text:style-name="P147">1.000,00 </text:p>
          </table:table-cell>
        </table:table-row>
        <table:table-row>
          <table:table-cell table:style-name="Tabla27.A2" table:number-columns-spanned="4" office:value-type="string">
            <text:p text:style-name="P144"><text:span text:style-name="T158">DEPARTAMENTO</text:span><text:span text:style-name="T269"> </text:span><text:span text:style-name="T158">RECAUDACIÓN</text:span></text:p>
          </table:table-cell>
          <table:covered-table-cell/>
          <table:covered-table-cell/>
          <table:covered-table-cell/>
        </table:table-row>
        <table:table-row>
          <table:table-cell table:style-name="Tabla27.A5" office:value-type="string">
            <text:p text:style-name="P159">Servicio de manipulación, transporte y conteo de recaudación</text:p>
          </table:table-cell>
          <table:table-cell table:style-name="Tabla27.A5" office:value-type="string">
            <text:p text:style-name="P160">2</text:p>
          </table:table-cell>
          <table:table-cell table:style-name="Tabla27.A5" office:value-type="string">
            <text:p text:style-name="P160">1500/u</text:p>
          </table:table-cell>
          <table:table-cell table:style-name="Tabla27.A5" office:value-type="string">
            <text:p text:style-name="P147">3.000,00 </text:p>
          </table:table-cell>
        </table:table-row>
        <table:table-row>
          <table:table-cell table:style-name="Tabla27.A2" table:number-columns-spanned="4" office:value-type="string">
            <text:p text:style-name="P144"><text:span text:style-name="T158">ADMINISTRACIÓN,</text:span><text:span text:style-name="T237"> </text:span><text:span text:style-name="T158">FINANZAS,</text:span><text:span text:style-name="T268"> </text:span><text:span text:style-name="T158">ASESORÍA</text:span><text:span text:style-name="T268"> </text:span><text:span text:style-name="T158">JURÍDICA</text:span><text:span text:style-name="T268"> </text:span><text:span text:style-name="T158">Y</text:span><text:span text:style-name="T237"> </text:span><text:span text:style-name="T158">CONTRATACIÓN</text:span></text:p>
          </table:table-cell>
          <table:covered-table-cell/>
          <table:covered-table-cell/>
          <table:covered-table-cell/>
        </table:table-row>
        <table:table-row>
          <table:table-cell table:style-name="Tabla27.A5" office:value-type="string">
            <text:p text:style-name="P159">Mobiliario e instalaciones</text:p>
          </table:table-cell>
          <table:table-cell table:style-name="Tabla27.A5" office:value-type="string">
            <text:p text:style-name="P160">2</text:p>
          </table:table-cell>
          <table:table-cell table:style-name="Tabla27.A5" office:value-type="string">
            <text:p text:style-name="P160">500,00 /u</text:p>
          </table:table-cell>
          <table:table-cell table:style-name="Tabla27.A5" office:value-type="string">
            <text:p text:style-name="P147">1.000,00 </text:p>
          </table:table-cell>
        </table:table-row>
        <table:table-row>
          <table:table-cell table:style-name="Tabla27.A5" office:value-type="string">
            <text:p text:style-name="P159">Material de oficina</text:p>
          </table:table-cell>
          <table:table-cell table:style-name="Tabla27.A5" office:value-type="string">
            <text:p text:style-name="P160">2</text:p>
          </table:table-cell>
          <table:table-cell table:style-name="Tabla27.A5" office:value-type="string">
            <text:p text:style-name="P160">250,00 /u</text:p>
          </table:table-cell>
          <table:table-cell table:style-name="Tabla27.A5" office:value-type="string">
            <text:p text:style-name="P147">500,00 </text:p>
          </table:table-cell>
        </table:table-row>
        <table:table-row>
          <table:table-cell table:style-name="Tabla27.A5" office:value-type="string">
            <text:p text:style-name="P159">Protección de Datos</text:p>
          </table:table-cell>
          <table:table-cell table:style-name="Tabla27.A5" office:value-type="string">
            <text:p text:style-name="P160">1</text:p>
          </table:table-cell>
          <table:table-cell table:style-name="Tabla27.A5" office:value-type="string">
            <text:p text:style-name="P160">1.000 </text:p>
          </table:table-cell>
          <table:table-cell table:style-name="Tabla27.A5" office:value-type="string">
            <text:p text:style-name="P147">1.000 </text:p>
          </table:table-cell>
        </table:table-row>
        <table:table-row>
          <table:table-cell table:style-name="Tabla27.A5" office:value-type="string">
            <text:p text:style-name="P159">Asesoría Fiscal y Auditoría Contable</text:p>
          </table:table-cell>
          <table:table-cell table:style-name="Tabla27.A5" office:value-type="string">
            <text:p text:style-name="P160">4</text:p>
          </table:table-cell>
          <table:table-cell table:style-name="Tabla27.A5" office:value-type="string">
            <text:p text:style-name="P160">22/per/mes</text:p>
          </table:table-cell>
          <table:table-cell table:style-name="Tabla27.A5" office:value-type="string">
            <text:p text:style-name="P147">1.056,00 </text:p>
          </table:table-cell>
        </table:table-row>
        <table:table-row>
          <table:table-cell table:style-name="Tabla27.A5" office:value-type="string">
            <text:p text:style-name="P159">Seguro del Inmovilizado</text:p>
          </table:table-cell>
          <table:table-cell table:style-name="Tabla27.A5" office:value-type="string">
            <text:p text:style-name="P160">1</text:p>
          </table:table-cell>
          <table:table-cell table:style-name="Tabla27.A5" office:value-type="string">
            <text:p text:style-name="P160">8.000,00 </text:p>
          </table:table-cell>
          <table:table-cell table:style-name="Tabla27.A5" office:value-type="string">
            <text:p text:style-name="P147">8.000,00 </text:p>
          </table:table-cell>
        </table:table-row>
        <table:table-row>
          <table:table-cell table:style-name="Tabla27.A5" office:value-type="string">
            <text:p text:style-name="P159">Gastos bancarios y similares</text:p>
          </table:table-cell>
          <table:table-cell table:style-name="Tabla27.A5" office:value-type="string">
            <text:p text:style-name="P160">1</text:p>
          </table:table-cell>
          <table:table-cell table:style-name="Tabla27.A5" office:value-type="string">
            <text:p text:style-name="P160">200,00 </text:p>
          </table:table-cell>
          <table:table-cell table:style-name="Tabla27.A5" office:value-type="string">
            <text:p text:style-name="P147">200,00 </text:p>
          </table:table-cell>
        </table:table-row>
        <table:table-row>
          <table:table-cell table:style-name="Tabla27.A5" office:value-type="string">
            <text:p text:style-name="P159">Impuestos</text:p>
          </table:table-cell>
          <table:table-cell table:style-name="Tabla27.A5" office:value-type="string">
            <text:p text:style-name="P160">2</text:p>
          </table:table-cell>
          <table:table-cell table:style-name="Tabla27.A5" office:value-type="string">
            <text:p text:style-name="P160">15000 /u</text:p>
          </table:table-cell>
          <table:table-cell table:style-name="Tabla27.A5" office:value-type="string">
            <text:p text:style-name="P147">22.500,00 </text:p>
          </table:table-cell>
        </table:table-row>
        <text:soft-page-break/>
        <table:table-row>
          <table:table-cell table:style-name="Tabla27.A2" table:number-columns-spanned="4" office:value-type="string">
            <text:p text:style-name="P144"><text:span text:style-name="T158">DEPARTAMENTO</text:span><text:span text:style-name="T237"> </text:span><text:span text:style-name="T158">MARCA</text:span><text:span text:style-name="T268"> </text:span><text:span text:style-name="T158">Y</text:span><text:span text:style-name="T237"> </text:span><text:span text:style-name="T158">COMUNICACIÓN</text:span></text:p>
          </table:table-cell>
          <table:covered-table-cell/>
          <table:covered-table-cell/>
          <table:covered-table-cell/>
        </table:table-row>
        <table:table-row>
          <table:table-cell table:style-name="Tabla27.A5" office:value-type="string">
            <text:p text:style-name="P159">Publicidad y Marketing</text:p>
          </table:table-cell>
          <table:table-cell table:style-name="Tabla27.A5" office:value-type="string">
            <text:p text:style-name="P160">1</text:p>
          </table:table-cell>
          <table:table-cell table:style-name="Tabla27.A5" office:value-type="string">
            <text:p text:style-name="P160">6.000,00 </text:p>
          </table:table-cell>
          <table:table-cell table:style-name="Tabla27.A5" office:value-type="string">
            <text:p text:style-name="P147">6.000,00 </text:p>
          </table:table-cell>
        </table:table-row>
        <table:table-row>
          <table:table-cell table:style-name="Tabla27.A5" office:value-type="string">
            <text:p text:style-name="P159">Cartelería Publicitaria</text:p>
          </table:table-cell>
          <table:table-cell table:style-name="Tabla27.A5" office:value-type="string">
            <text:p text:style-name="P160">1</text:p>
          </table:table-cell>
          <table:table-cell table:style-name="Tabla27.A5" office:value-type="string">
            <text:p text:style-name="P160">3.000,00 </text:p>
          </table:table-cell>
          <table:table-cell table:style-name="Tabla27.A5" office:value-type="string">
            <text:p text:style-name="P147">3.000,00 </text:p>
          </table:table-cell>
        </table:table-row>
        <table:table-row>
          <table:table-cell table:style-name="Tabla27.A2" table:number-columns-spanned="4" office:value-type="string">
            <text:p text:style-name="P144"><text:span text:style-name="T158">DEPARTAMENTO</text:span><text:span text:style-name="T268"> </text:span><text:span text:style-name="T158">RRHH</text:span></text:p>
          </table:table-cell>
          <table:covered-table-cell/>
          <table:covered-table-cell/>
          <table:covered-table-cell/>
        </table:table-row>
        <table:table-row>
          <table:table-cell table:style-name="Tabla27.A5" office:value-type="string">
            <text:p text:style-name="P159">Formación personal</text:p>
          </table:table-cell>
          <table:table-cell table:style-name="Tabla27.A5" office:value-type="string">
            <text:p text:style-name="P160">4</text:p>
          </table:table-cell>
          <table:table-cell table:style-name="Tabla27.A5" office:value-type="string">
            <text:p text:style-name="P160">290,00 </text:p>
          </table:table-cell>
          <table:table-cell table:style-name="Tabla27.A5" office:value-type="string">
            <text:p text:style-name="P147">1.160,00 </text:p>
          </table:table-cell>
        </table:table-row>
        <table:table-row>
          <table:table-cell table:style-name="Tabla27.A5" office:value-type="string">
            <text:p text:style-name="P159">Control de presencia personal</text:p>
          </table:table-cell>
          <table:table-cell table:style-name="Tabla27.A5" office:value-type="string">
            <text:p text:style-name="P160">4</text:p>
          </table:table-cell>
          <table:table-cell table:style-name="Tabla27.A5" office:value-type="string">
            <text:p text:style-name="P160">3,25/ud/mes</text:p>
          </table:table-cell>
          <table:table-cell table:style-name="Tabla27.A5" office:value-type="string">
            <text:p text:style-name="P147">156,00 </text:p>
          </table:table-cell>
        </table:table-row>
        <table:table-row>
          <table:table-cell table:style-name="Tabla27.A5" office:value-type="string">
            <text:p text:style-name="P159">Seguros personal</text:p>
          </table:table-cell>
          <table:table-cell table:style-name="Tabla27.A5" office:value-type="string">
            <text:p text:style-name="P160">4</text:p>
          </table:table-cell>
          <table:table-cell table:style-name="Tabla27.A5" office:value-type="string">
            <text:p text:style-name="P160">100,00 </text:p>
          </table:table-cell>
          <table:table-cell table:style-name="Tabla27.A5" office:value-type="string">
            <text:p text:style-name="P147">400,00 </text:p>
          </table:table-cell>
        </table:table-row>
        <table:table-row>
          <table:table-cell table:style-name="Tabla27.A5" office:value-type="string">
            <text:p text:style-name="P159">Prevención de riesgos laborales</text:p>
          </table:table-cell>
          <table:table-cell table:style-name="Tabla27.A5" office:value-type="string">
            <text:p text:style-name="P160">4</text:p>
          </table:table-cell>
          <table:table-cell table:style-name="Tabla27.A5" office:value-type="string">
            <text:p text:style-name="P160">66,67/ud</text:p>
          </table:table-cell>
          <table:table-cell table:style-name="Tabla27.A5" office:value-type="string">
            <text:p text:style-name="P147">266,68 </text:p>
          </table:table-cell>
        </table:table-row>
        <table:table-row>
          <table:table-cell table:style-name="Tabla27.A5" office:value-type="string">
            <text:p text:style-name="P159">Gastos suministros personal (agua, papel higiénico, productos de limpieza y aseo, etc.)</text:p>
          </table:table-cell>
          <table:table-cell table:style-name="Tabla27.A5" office:value-type="string">
            <text:p text:style-name="P160">1</text:p>
          </table:table-cell>
          <table:table-cell table:style-name="Tabla27.A5" office:value-type="string">
            <text:p text:style-name="P160">500,00 </text:p>
          </table:table-cell>
          <table:table-cell table:style-name="Tabla27.A5" office:value-type="string">
            <text:p text:style-name="P147">500,00 </text:p>
          </table:table-cell>
        </table:table-row>
        <table:table-row>
          <table:table-cell table:style-name="Tabla27.A5" office:value-type="string">
            <text:p text:style-name="P159">Asesoría Laboral</text:p>
          </table:table-cell>
          <table:table-cell table:style-name="Tabla27.A5" office:value-type="string">
            <text:p text:style-name="P160">4</text:p>
          </table:table-cell>
          <table:table-cell table:style-name="Tabla27.A5" office:value-type="string">
            <text:p text:style-name="P160">22,00/ud/mes</text:p>
          </table:table-cell>
          <table:table-cell table:style-name="Tabla27.A5" office:value-type="string">
            <text:p text:style-name="P147">1.056,00 </text:p>
          </table:table-cell>
        </table:table-row>
      </table:table>
      <table:table table:name="Tabla28" table:style-name="Tabla28">
        <table:table-column table:style-name="Tabla28.A"/>
        <table:table-column table:style-name="Tabla28.B"/>
        <table:table-column table:style-name="Tabla28.C"/>
        <table:table-column table:style-name="Tabla28.D"/>
        <table:table-row>
          <table:table-cell table:style-name="Tabla28.A1" table:number-columns-spanned="4" office:value-type="string">
            <text:p text:style-name="P137"><text:span text:style-name="T158">SERVICIOS</text:span><text:span text:style-name="T237"> </text:span><text:span text:style-name="T158">DE</text:span><text:span text:style-name="T237"> </text:span><text:span text:style-name="T158">TEMPORADA</text:span><text:span text:style-name="T234"> </text:span><text:span text:style-name="T158">(PLAYAS)</text:span></text:p>
          </table:table-cell>
          <table:covered-table-cell/>
          <table:covered-table-cell/>
          <table:covered-table-cell/>
        </table:table-row>
        <table:table-row>
          <table:table-cell table:style-name="Tabla28.A2" table:number-columns-spanned="4" office:value-type="string">
            <text:p text:style-name="P144"><text:span text:style-name="T158">COSTES</text:span><text:span text:style-name="T237"> </text:span><text:span text:style-name="T158">VARIABLES</text:span><text:span text:style-name="T237"> </text:span><text:span text:style-name="T158">ANUALES</text:span></text:p>
          </table:table-cell>
          <table:covered-table-cell/>
          <table:covered-table-cell/>
          <table:covered-table-cell/>
        </table:table-row>
        <table:table-row>
          <table:table-cell table:style-name="Tabla28.A2" office:value-type="string">
            <text:p text:style-name="P161">CONCEPTO</text:p>
          </table:table-cell>
          <table:table-cell table:style-name="Tabla28.A2" office:value-type="string">
            <text:p text:style-name="P161">UNIDADES</text:p>
          </table:table-cell>
          <table:table-cell table:style-name="Tabla28.A2" office:value-type="string">
            <text:p text:style-name="P161">PRECIO</text:p>
          </table:table-cell>
          <table:table-cell table:style-name="Tabla28.A2" office:value-type="string">
            <text:p text:style-name="P144"><text:span text:style-name="T158">TOTAL</text:span><text:span text:style-name="T237"> </text:span><text:span text:style-name="T158">ANUAL</text:span></text:p>
          </table:table-cell>
        </table:table-row>
        <table:table-row>
          <table:table-cell table:style-name="Tabla28.A2" table:number-columns-spanned="4" office:value-type="string">
            <text:p text:style-name="P144"><text:span text:style-name="T158">SERVICIO</text:span><text:span text:style-name="T268"> </text:span><text:span text:style-name="T158">DE</text:span><text:span text:style-name="T268"> </text:span><text:span text:style-name="T158">SALVAMENTO</text:span></text:p>
          </table:table-cell>
          <table:covered-table-cell/>
          <table:covered-table-cell/>
          <table:covered-table-cell/>
        </table:table-row>
        <table:table-row>
          <table:table-cell table:style-name="Tabla28.A5" office:value-type="string">
            <text:p text:style-name="P159">Material Salvamento</text:p>
          </table:table-cell>
          <table:table-cell table:style-name="Tabla28.A5" office:value-type="string">
            <text:p text:style-name="P160">1</text:p>
          </table:table-cell>
          <table:table-cell table:style-name="Tabla28.A5" office:value-type="string">
            <text:p text:style-name="P160">5000 /año</text:p>
          </table:table-cell>
          <table:table-cell table:style-name="Tabla28.A5" office:value-type="string">
            <text:p text:style-name="P147">5.000,00 </text:p>
          </table:table-cell>
        </table:table-row>
        <table:table-row>
          <table:table-cell table:style-name="Tabla28.A5" office:value-type="string">
            <text:p text:style-name="P159">Señalización y adecuación</text:p>
          </table:table-cell>
          <table:table-cell table:style-name="Tabla28.A5" office:value-type="string">
            <text:p text:style-name="P160">1</text:p>
          </table:table-cell>
          <table:table-cell table:style-name="Tabla28.A5" office:value-type="string">
            <text:p text:style-name="P160">1.500,00 </text:p>
          </table:table-cell>
          <table:table-cell table:style-name="Tabla28.A5" office:value-type="string">
            <text:p text:style-name="P147">1.500,00 </text:p>
          </table:table-cell>
        </table:table-row>
        <table:table-row>
          <table:table-cell table:style-name="Tabla28.A5" office:value-type="string">
            <text:p text:style-name="P159">Emisoras</text:p>
          </table:table-cell>
          <table:table-cell table:style-name="Tabla28.A5" office:value-type="string">
            <text:p text:style-name="P160">5</text:p>
          </table:table-cell>
          <table:table-cell table:style-name="Tabla28.A5" office:value-type="string">
            <text:p text:style-name="P160">100,40 /ud</text:p>
          </table:table-cell>
          <table:table-cell table:style-name="Tabla28.A5" office:value-type="string">
            <text:p text:style-name="P147">502,00 </text:p>
          </table:table-cell>
        </table:table-row>
        <table:table-row>
          <table:table-cell table:style-name="Tabla28.A5" office:value-type="string">
            <text:p text:style-name="P159">Contrato TF (tarjetas datos Terminales)</text:p>
          </table:table-cell>
          <table:table-cell table:style-name="Tabla28.A5" office:value-type="string">
            <text:p text:style-name="P160">8</text:p>
          </table:table-cell>
          <table:table-cell table:style-name="Tabla28.A5" office:value-type="string">
            <text:p text:style-name="P160">14,00 ud/mes</text:p>
          </table:table-cell>
          <table:table-cell table:style-name="Tabla28.A5" office:value-type="string">
            <text:p text:style-name="P147">1.344,00 </text:p>
          </table:table-cell>
        </table:table-row>
        <table:table-row>
          <table:table-cell table:style-name="Tabla28.A5" office:value-type="string">
            <text:p text:style-name="P159">Vehículo</text:p>
          </table:table-cell>
          <table:table-cell table:style-name="Tabla28.A5" office:value-type="string">
            <text:p text:style-name="P160">1</text:p>
          </table:table-cell>
          <table:table-cell table:style-name="Tabla28.A5" office:value-type="string">
            <text:p text:style-name="P160">500,00 /mes</text:p>
          </table:table-cell>
          <table:table-cell table:style-name="Tabla28.A5" office:value-type="string">
            <text:p text:style-name="P147">6.000,00 </text:p>
          </table:table-cell>
        </table:table-row>
        <table:table-row>
          <table:table-cell table:style-name="Tabla28.A5" office:value-type="string">
            <text:p text:style-name="P159">Combustible vehículo</text:p>
          </table:table-cell>
          <table:table-cell table:style-name="Tabla28.A5" office:value-type="string">
            <text:p text:style-name="P160">1</text:p>
          </table:table-cell>
          <table:table-cell table:style-name="Tabla28.A5" office:value-type="string">
            <text:p text:style-name="P160">200,00 /mes</text:p>
          </table:table-cell>
          <table:table-cell table:style-name="Tabla28.A5" office:value-type="string">
            <text:p text:style-name="P147">2.400,00 </text:p>
          </table:table-cell>
        </table:table-row>
        <text:soft-page-break/>
        <table:table-row>
          <table:table-cell table:style-name="Tabla28.A2" table:number-columns-spanned="4" office:value-type="string">
            <text:p text:style-name="P144"><text:span text:style-name="T158">SERVICIO</text:span><text:span text:style-name="T237"> </text:span><text:span text:style-name="T158">DE</text:span><text:span text:style-name="T237"> </text:span><text:span text:style-name="T158">HAMACAS</text:span><text:span text:style-name="T268"> </text:span><text:span text:style-name="T158">Y</text:span><text:span text:style-name="T234"> </text:span><text:span text:style-name="T158">SOMBRILLAS</text:span></text:p>
          </table:table-cell>
          <table:covered-table-cell/>
          <table:covered-table-cell/>
          <table:covered-table-cell/>
        </table:table-row>
        <table:table-row>
          <table:table-cell table:style-name="Tabla28.A5" office:value-type="string">
            <text:p text:style-name="P159">Señalización y adecuación</text:p>
          </table:table-cell>
          <table:table-cell table:style-name="Tabla28.A5" office:value-type="string">
            <text:p text:style-name="P160">1</text:p>
          </table:table-cell>
          <table:table-cell table:style-name="Tabla28.A5" office:value-type="string">
            <text:p text:style-name="P160">3.000,00 </text:p>
          </table:table-cell>
          <table:table-cell table:style-name="Tabla28.A5" office:value-type="string">
            <text:p text:style-name="P147">3.000,00 </text:p>
          </table:table-cell>
        </table:table-row>
        <table:table-row>
          <table:table-cell table:style-name="Tabla28.A5" office:value-type="string">
            <text:p text:style-name="P159">Terminales de cobro (PDAS)</text:p>
          </table:table-cell>
          <table:table-cell table:style-name="Tabla28.A5" office:value-type="string">
            <text:p text:style-name="P160">1</text:p>
          </table:table-cell>
          <table:table-cell table:style-name="Tabla28.A5" office:value-type="string">
            <text:p text:style-name="P160">500,00 /ud</text:p>
          </table:table-cell>
          <table:table-cell table:style-name="Tabla28.A5" office:value-type="string">
            <text:p text:style-name="P147">500,00 </text:p>
          </table:table-cell>
        </table:table-row>
        <table:table-row>
          <table:table-cell table:style-name="Tabla28.A5" office:value-type="string">
            <text:p text:style-name="P159">Mantenimiento terminales de cobro</text:p>
          </table:table-cell>
          <table:table-cell table:style-name="Tabla28.A5" office:value-type="string">
            <text:p text:style-name="P160">1</text:p>
          </table:table-cell>
          <table:table-cell table:style-name="Tabla28.A5" office:value-type="string">
            <text:p text:style-name="P160">3.000,00</text:p>
          </table:table-cell>
          <table:table-cell table:style-name="Tabla28.A5" office:value-type="string">
            <text:p text:style-name="P147">3.000,00 </text:p>
          </table:table-cell>
        </table:table-row>
        <table:table-row>
          <table:table-cell table:style-name="Tabla28.A5" office:value-type="string">
            <text:p text:style-name="P159">Contrato TF (tarjetas datos Terminales)</text:p>
          </table:table-cell>
          <table:table-cell table:style-name="Tabla28.A5" office:value-type="string">
            <text:p text:style-name="P160">26</text:p>
          </table:table-cell>
          <table:table-cell table:style-name="Tabla28.A5" office:value-type="string">
            <text:p text:style-name="P160">14,00 ud/mes</text:p>
          </table:table-cell>
          <table:table-cell table:style-name="Tabla28.A5" office:value-type="string">
            <text:p text:style-name="P147">4.368,00 </text:p>
          </table:table-cell>
        </table:table-row>
        <table:table-row>
          <table:table-cell table:style-name="Tabla28.A5" office:value-type="string">
            <text:p text:style-name="P159">Vehículo</text:p>
          </table:table-cell>
          <table:table-cell table:style-name="Tabla28.A5" office:value-type="string">
            <text:p text:style-name="P160">1</text:p>
          </table:table-cell>
          <table:table-cell table:style-name="Tabla28.A5" office:value-type="string">
            <text:p text:style-name="P160">400</text:p>
          </table:table-cell>
          <table:table-cell table:style-name="Tabla28.A5" office:value-type="string">
            <text:p text:style-name="P147">4.800,00 </text:p>
          </table:table-cell>
        </table:table-row>
        <table:table-row>
          <table:table-cell table:style-name="Tabla28.A5" office:value-type="string">
            <text:p text:style-name="P159">Combustible vehículo</text:p>
          </table:table-cell>
          <table:table-cell table:style-name="Tabla28.A5" office:value-type="string">
            <text:p text:style-name="P160">1</text:p>
          </table:table-cell>
          <table:table-cell table:style-name="Tabla28.A5" office:value-type="string">
            <text:p text:style-name="P160">200,00 /mes</text:p>
          </table:table-cell>
          <table:table-cell table:style-name="Tabla28.A5" office:value-type="string">
            <text:p text:style-name="P147">2.400,00 </text:p>
          </table:table-cell>
        </table:table-row>
        <table:table-row>
          <table:table-cell table:style-name="Tabla28.A2" table:number-columns-spanned="4" office:value-type="string">
            <text:p text:style-name="P144"><text:span text:style-name="T158">DEPARTAMENTO</text:span><text:span text:style-name="T268"> </text:span><text:span text:style-name="T158">GITSM</text:span></text:p>
          </table:table-cell>
          <table:covered-table-cell/>
          <table:covered-table-cell/>
          <table:covered-table-cell/>
        </table:table-row>
        <table:table-row>
          <table:table-cell table:style-name="Tabla28.A2" table:number-columns-spanned="4" office:value-type="string">
            <text:p text:style-name="P149">Mantenimiento</text:p>
          </table:table-cell>
          <table:covered-table-cell/>
          <table:covered-table-cell/>
          <table:covered-table-cell/>
        </table:table-row>
        <table:table-row>
          <table:table-cell table:style-name="Tabla28.A5" office:value-type="string">
            <text:p text:style-name="P159">Mantenimiento preventivo equipamientos, Adquisición nuevos equipamientos, Reparación y Conservación</text:p>
          </table:table-cell>
          <table:table-cell table:style-name="Tabla28.A5" office:value-type="string">
            <text:p text:style-name="P160">1</text:p>
          </table:table-cell>
          <table:table-cell table:style-name="Tabla28.A5" office:value-type="string">
            <text:p text:style-name="P160">20.000,00 </text:p>
          </table:table-cell>
          <table:table-cell table:style-name="Tabla28.A5" office:value-type="string">
            <text:p text:style-name="P147">20.000,00 </text:p>
          </table:table-cell>
        </table:table-row>
        <table:table-row>
          <table:table-cell table:style-name="Tabla28.A5" office:value-type="string">
            <text:p text:style-name="P159">Almacén/Materiales</text:p>
          </table:table-cell>
          <table:table-cell table:style-name="Tabla28.A5" office:value-type="string">
            <text:p text:style-name="P160">1</text:p>
          </table:table-cell>
          <table:table-cell table:style-name="Tabla28.A5" office:value-type="string">
            <text:p text:style-name="P160">2.500,00 </text:p>
          </table:table-cell>
          <table:table-cell table:style-name="Tabla28.A5" office:value-type="string">
            <text:p text:style-name="P147">2.500,00 </text:p>
          </table:table-cell>
        </table:table-row>
        <table:table-row>
          <table:table-cell table:style-name="Tabla28.A2" table:number-columns-spanned="4" office:value-type="string">
            <text:p text:style-name="P149">Limpieza</text:p>
          </table:table-cell>
          <table:covered-table-cell/>
          <table:covered-table-cell/>
          <table:covered-table-cell/>
        </table:table-row>
        <table:table-row>
          <table:table-cell table:style-name="Tabla28.A5" office:value-type="string">
            <text:p text:style-name="P159">Servicio de Limpieza Baños y Módulos de Salvamento (productos de limpieza, materiales, bolsas de basura, productos aromáticos, bacteroestáticos, etc.)</text:p>
          </table:table-cell>
          <table:table-cell table:style-name="Tabla28.A5" office:value-type="string">
            <text:p text:style-name="P160">1</text:p>
          </table:table-cell>
          <table:table-cell table:style-name="Tabla28.A5" office:value-type="string">
            <text:p text:style-name="P160">20.000,00 </text:p>
          </table:table-cell>
          <table:table-cell table:style-name="Tabla28.A5" office:value-type="string">
            <text:p text:style-name="P147">20.000,00 </text:p>
          </table:table-cell>
        </table:table-row>
        <table:table-row>
          <table:table-cell table:style-name="Tabla28.A5" office:value-type="string">
            <text:p text:style-name="P159">Servicio de Limpieza Arena y Accesos (productos de limpieza, materiales, recambios máquina, etc.)</text:p>
          </table:table-cell>
          <table:table-cell table:style-name="Tabla28.A5" office:value-type="string">
            <text:p text:style-name="P160">1</text:p>
          </table:table-cell>
          <table:table-cell table:style-name="Tabla28.A5" office:value-type="string">
            <text:p text:style-name="P160">10.000,00 </text:p>
          </table:table-cell>
          <table:table-cell table:style-name="Tabla28.A5" office:value-type="string">
            <text:p text:style-name="P147">10.000,00 </text:p>
          </table:table-cell>
        </table:table-row>
        <table:table-row>
          <table:table-cell table:style-name="Tabla28.A5" office:value-type="string">
            <text:p text:style-name="P159">Vehículo</text:p>
          </table:table-cell>
          <table:table-cell table:style-name="Tabla28.A5" office:value-type="string">
            <text:p text:style-name="P160">4</text:p>
          </table:table-cell>
          <table:table-cell table:style-name="Tabla28.A5" office:value-type="string">
            <text:p text:style-name="P160">3050,00 /mes</text:p>
          </table:table-cell>
          <table:table-cell table:style-name="Tabla28.A5" office:value-type="string">
            <text:p text:style-name="P147">36.600,00 </text:p>
          </table:table-cell>
        </table:table-row>
        <table:table-row>
          <table:table-cell table:style-name="Tabla28.A5" office:value-type="string">
            <text:p text:style-name="P159">Combustible vehículo</text:p>
          </table:table-cell>
          <table:table-cell table:style-name="Tabla28.A5" office:value-type="string">
            <text:p text:style-name="P160">4</text:p>
          </table:table-cell>
          <table:table-cell table:style-name="Tabla28.A5" office:value-type="string">
            <text:p text:style-name="P160">400,00 /mes</text:p>
          </table:table-cell>
          <table:table-cell table:style-name="Tabla28.A5" office:value-type="string">
            <text:p text:style-name="P147">4.800,00 </text:p>
          </table:table-cell>
        </table:table-row>
        <table:table-row>
          <table:table-cell table:style-name="Tabla28.A2" table:number-columns-spanned="4" office:value-type="string">
            <text:p text:style-name="P144"><text:span text:style-name="T158">DEPARTAMENTO</text:span><text:span text:style-name="T269"> </text:span><text:span text:style-name="T158">RECAUDACIÓN</text:span></text:p>
          </table:table-cell>
          <table:covered-table-cell/>
          <table:covered-table-cell/>
          <table:covered-table-cell/>
        </table:table-row>
        <table:table-row>
          <table:table-cell table:style-name="Tabla28.A5" office:value-type="string">
            <text:p text:style-name="P159">Servicio de manipulación, transporte y conteo de recaudación</text:p>
          </table:table-cell>
          <table:table-cell table:style-name="Tabla28.A5" office:value-type="string">
            <text:p text:style-name="P160">1</text:p>
          </table:table-cell>
          <table:table-cell table:style-name="Tabla28.A5" office:value-type="string">
            <text:p text:style-name="P160">1.000,00 /año</text:p>
          </table:table-cell>
          <table:table-cell table:style-name="Tabla28.A5" office:value-type="string">
            <text:p text:style-name="P147">1.000,00 </text:p>
          </table:table-cell>
        </table:table-row>
        <table:table-row>
          <table:table-cell table:style-name="Tabla28.A2" table:number-columns-spanned="4" office:value-type="string">
            <text:p text:style-name="P144"><text:span text:style-name="T158">DEPARTAMENTO</text:span><text:span text:style-name="T237"> </text:span><text:span text:style-name="T158">DE</text:span><text:span text:style-name="T237"> </text:span><text:span text:style-name="T158">INFORMÁTICA</text:span><text:span text:style-name="T268"> </text:span><text:span text:style-name="T158">E</text:span><text:span text:style-name="T237"> </text:span><text:span text:style-name="T158">I+D</text:span></text:p>
          </table:table-cell>
          <table:covered-table-cell/>
          <table:covered-table-cell/>
          <table:covered-table-cell/>
        </table:table-row>
        <table:table-row>
          <table:table-cell table:style-name="Tabla28.A5" office:value-type="string">
            <text:p text:style-name="P159">Equipos informáticos (ordenadores, impresoras, hardware y software)</text:p>
          </table:table-cell>
          <table:table-cell table:style-name="Tabla28.A5" office:value-type="string">
            <text:p text:style-name="P160">1</text:p>
          </table:table-cell>
          <table:table-cell table:style-name="Tabla28.A5" office:value-type="string">
            <text:p text:style-name="P160">750,40 /puesto</text:p>
          </table:table-cell>
          <table:table-cell table:style-name="Tabla28.A5" office:value-type="string">
            <text:p text:style-name="P147">750,40 </text:p>
          </table:table-cell>
        </table:table-row>
        <table:table-row>
          <table:table-cell table:style-name="Tabla28.A5" office:value-type="string">
            <text:p text:style-name="P159">Desarrollo Informático</text:p>
          </table:table-cell>
          <table:table-cell table:style-name="Tabla28.A5" office:value-type="string">
            <text:p text:style-name="P160">1</text:p>
          </table:table-cell>
          <table:table-cell table:style-name="Tabla28.A5" office:value-type="string">
            <text:p text:style-name="P160">15.000,00 </text:p>
          </table:table-cell>
          <table:table-cell table:style-name="Tabla28.A5" office:value-type="string">
            <text:p text:style-name="P147">15.000,00 </text:p>
          </table:table-cell>
        </table:table-row>
        <text:soft-page-break/>
        <table:table-row>
          <table:table-cell table:style-name="Tabla28.A5" office:value-type="string">
            <text:p text:style-name="P159">I+D</text:p>
          </table:table-cell>
          <table:table-cell table:style-name="Tabla28.A5" office:value-type="string">
            <text:p text:style-name="P160">1</text:p>
          </table:table-cell>
          <table:table-cell table:style-name="Tabla28.A5" office:value-type="string">
            <text:p text:style-name="P160">15.000,00 </text:p>
          </table:table-cell>
          <table:table-cell table:style-name="Tabla28.A5" office:value-type="string">
            <text:p text:style-name="P147">15.000,00 </text:p>
          </table:table-cell>
        </table:table-row>
        <table:table-row>
          <table:table-cell table:style-name="Tabla28.A2" table:number-columns-spanned="4" office:value-type="string">
            <text:p text:style-name="P144"><text:span text:style-name="T158">DEPARTAMENTO</text:span><text:span text:style-name="T237"> </text:span><text:span text:style-name="T158">MARCA</text:span><text:span text:style-name="T268"> </text:span><text:span text:style-name="T158">Y</text:span><text:span text:style-name="T237"> </text:span><text:span text:style-name="T158">COMUNICACIÓN</text:span></text:p>
          </table:table-cell>
          <table:covered-table-cell/>
          <table:covered-table-cell/>
          <table:covered-table-cell/>
        </table:table-row>
        <table:table-row>
          <table:table-cell table:style-name="Tabla28.A5" office:value-type="string">
            <text:p text:style-name="P159">Publicidad y Marketing</text:p>
          </table:table-cell>
          <table:table-cell table:style-name="Tabla28.A5" office:value-type="string">
            <text:p text:style-name="P160">1</text:p>
          </table:table-cell>
          <table:table-cell table:style-name="Tabla28.A5" office:value-type="string">
            <text:p text:style-name="P160">15.000,00 </text:p>
          </table:table-cell>
          <table:table-cell table:style-name="Tabla28.A5" office:value-type="string">
            <text:p text:style-name="P147">15.000,00 </text:p>
          </table:table-cell>
        </table:table-row>
        <table:table-row>
          <table:table-cell table:style-name="Tabla28.A5" office:value-type="string">
            <text:p text:style-name="P159">Cartelería Publicitaria</text:p>
          </table:table-cell>
          <table:table-cell table:style-name="Tabla28.A5" office:value-type="string">
            <text:p text:style-name="P160">1</text:p>
          </table:table-cell>
          <table:table-cell table:style-name="Tabla28.A5" office:value-type="string">
            <text:p text:style-name="P160">5.000,00 </text:p>
          </table:table-cell>
          <table:table-cell table:style-name="Tabla28.A5" office:value-type="string">
            <text:p text:style-name="P147">5.000,00 </text:p>
          </table:table-cell>
        </table:table-row>
        <table:table-row>
          <table:table-cell table:style-name="Tabla28.A2" table:number-columns-spanned="4" office:value-type="string">
            <text:p text:style-name="P144"><text:span text:style-name="T158">ADMINISTRACIÓN,</text:span><text:span text:style-name="T237"> </text:span><text:span text:style-name="T158">FINANZAS,</text:span><text:span text:style-name="T268"> </text:span><text:span text:style-name="T158">ASESORÍA</text:span><text:span text:style-name="T268"> </text:span><text:span text:style-name="T158">JURÍDICA</text:span><text:span text:style-name="T268"> </text:span><text:span text:style-name="T158">Y</text:span><text:span text:style-name="T237"> </text:span><text:span text:style-name="T158">CONTRATACIÓN</text:span></text:p>
          </table:table-cell>
          <table:covered-table-cell/>
          <table:covered-table-cell/>
          <table:covered-table-cell/>
        </table:table-row>
        <table:table-row>
          <table:table-cell table:style-name="Tabla28.A5" office:value-type="string">
            <text:p text:style-name="P159">Mobiliario e instalaciones</text:p>
          </table:table-cell>
          <table:table-cell table:style-name="Tabla28.A5" office:value-type="string">
            <text:p text:style-name="P160">1</text:p>
          </table:table-cell>
          <table:table-cell table:style-name="Tabla28.A5" office:value-type="string">
            <text:p text:style-name="P160">1.100,00 /puesto</text:p>
          </table:table-cell>
          <table:table-cell table:style-name="Tabla28.A5" office:value-type="string">
            <text:p text:style-name="P147">1.100,00 </text:p>
          </table:table-cell>
        </table:table-row>
        <table:table-row>
          <table:table-cell table:style-name="Tabla28.A5" office:value-type="string">
            <text:p text:style-name="P159">Suministros y gastos en consumos</text:p>
          </table:table-cell>
          <table:table-cell table:style-name="Tabla28.A5" office:value-type="string">
            <text:p text:style-name="P160">1</text:p>
          </table:table-cell>
          <table:table-cell table:style-name="Tabla28.A5" office:value-type="string">
            <text:p text:style-name="P160">500,00 /año</text:p>
          </table:table-cell>
          <table:table-cell table:style-name="Tabla28.A5" office:value-type="string">
            <text:p text:style-name="P147">500,00 </text:p>
          </table:table-cell>
        </table:table-row>
        <table:table-row>
          <table:table-cell table:style-name="Tabla28.A5" office:value-type="string">
            <text:p text:style-name="P159">Material de oficina</text:p>
          </table:table-cell>
          <table:table-cell table:style-name="Tabla28.A5" office:value-type="string">
            <text:p text:style-name="P160">1</text:p>
          </table:table-cell>
          <table:table-cell table:style-name="Tabla28.A5" office:value-type="string">
            <text:p text:style-name="P160">200,00 /año</text:p>
          </table:table-cell>
          <table:table-cell table:style-name="Tabla28.A5" office:value-type="string">
            <text:p text:style-name="P147">200,00 </text:p>
          </table:table-cell>
        </table:table-row>
        <table:table-row>
          <table:table-cell table:style-name="Tabla28.A5" office:value-type="string">
            <text:p text:style-name="P159">Protección de Datos</text:p>
          </table:table-cell>
          <table:table-cell table:style-name="Tabla28.A5" office:value-type="string">
            <text:p text:style-name="P160">1</text:p>
          </table:table-cell>
          <table:table-cell table:style-name="Tabla28.A5" office:value-type="string">
            <text:p text:style-name="P160">1.000 </text:p>
          </table:table-cell>
          <table:table-cell table:style-name="Tabla28.A5" office:value-type="string">
            <text:p text:style-name="P147">1.000 </text:p>
          </table:table-cell>
        </table:table-row>
        <table:table-row>
          <table:table-cell table:style-name="Tabla28.A5" office:value-type="string">
            <text:p text:style-name="P159">Impuestos</text:p>
          </table:table-cell>
          <table:table-cell table:style-name="Tabla28.A5" office:value-type="string">
            <text:p text:style-name="P160">1</text:p>
          </table:table-cell>
          <table:table-cell table:style-name="Tabla28.A5" office:value-type="string">
            <text:p text:style-name="P160">700,00 </text:p>
          </table:table-cell>
          <table:table-cell table:style-name="Tabla28.A5" office:value-type="string">
            <text:p text:style-name="P147">700,00 </text:p>
          </table:table-cell>
        </table:table-row>
        <table:table-row>
          <table:table-cell table:style-name="Tabla28.A5" office:value-type="string">
            <text:p text:style-name="P159">Seguros generales (Oficinas, Instalaciones, almacén, etc.)</text:p>
          </table:table-cell>
          <table:table-cell table:style-name="Tabla28.A5" office:value-type="string">
            <text:p text:style-name="P160">1</text:p>
          </table:table-cell>
          <table:table-cell table:style-name="Tabla28.A5" office:value-type="string">
            <text:p text:style-name="P160">1.200,00 </text:p>
          </table:table-cell>
          <table:table-cell table:style-name="Tabla28.A5" office:value-type="string">
            <text:p text:style-name="P147">1.200,00 </text:p>
          </table:table-cell>
        </table:table-row>
        <table:table-row>
          <table:table-cell table:style-name="Tabla28.A5" office:value-type="string">
            <text:p text:style-name="P159">Servicios de Auditoría</text:p>
          </table:table-cell>
          <table:table-cell table:style-name="Tabla28.A5" office:value-type="string">
            <text:p text:style-name="P160">1</text:p>
          </table:table-cell>
          <table:table-cell table:style-name="Tabla28.A5" office:value-type="string">
            <text:p text:style-name="P160">8.000,00 /año</text:p>
          </table:table-cell>
          <table:table-cell table:style-name="Tabla28.A5" office:value-type="string">
            <text:p text:style-name="P147">0,00 </text:p>
          </table:table-cell>
        </table:table-row>
        <table:table-row>
          <table:table-cell table:style-name="Tabla28.A2" table:number-columns-spanned="4" office:value-type="string">
            <text:p text:style-name="P144"><text:span text:style-name="T158">DEPARTAMENTO</text:span><text:span text:style-name="T268"> </text:span><text:span text:style-name="T158">RRHH</text:span></text:p>
          </table:table-cell>
          <table:covered-table-cell/>
          <table:covered-table-cell/>
          <table:covered-table-cell/>
        </table:table-row>
        <table:table-row>
          <table:table-cell table:style-name="Tabla28.A5" office:value-type="string">
            <text:p text:style-name="P159">Seguros (personal)</text:p>
          </table:table-cell>
          <table:table-cell table:style-name="Tabla28.A5" office:value-type="string">
            <text:p text:style-name="P160">48</text:p>
          </table:table-cell>
          <table:table-cell table:style-name="Tabla28.A5" office:value-type="string">
            <text:p text:style-name="P160">45,00 /ud</text:p>
          </table:table-cell>
          <table:table-cell table:style-name="Tabla28.A5" office:value-type="string">
            <text:p text:style-name="P147">2.160,00 </text:p>
          </table:table-cell>
        </table:table-row>
        <table:table-row>
          <table:table-cell table:style-name="Tabla28.A5" office:value-type="string">
            <text:p text:style-name="P159">Formación Personal</text:p>
          </table:table-cell>
          <table:table-cell table:style-name="Tabla28.A5" office:value-type="string">
            <text:p text:style-name="P160">48</text:p>
          </table:table-cell>
          <table:table-cell table:style-name="Tabla28.A5" office:value-type="string">
            <text:p text:style-name="P160">290,00 /ud</text:p>
          </table:table-cell>
          <table:table-cell table:style-name="Tabla28.A5" office:value-type="string">
            <text:p text:style-name="P147">13.920,00 </text:p>
          </table:table-cell>
        </table:table-row>
        <table:table-row>
          <table:table-cell table:style-name="Tabla28.A5" office:value-type="string">
            <text:p text:style-name="P159">Prevención de Riesgos Laborales</text:p>
          </table:table-cell>
          <table:table-cell table:style-name="Tabla28.A5" office:value-type="string">
            <text:p text:style-name="P160">48</text:p>
          </table:table-cell>
          <table:table-cell table:style-name="Tabla28.A5" office:value-type="string">
            <text:p text:style-name="P160">50,00 /ud</text:p>
          </table:table-cell>
          <table:table-cell table:style-name="Tabla28.A5" office:value-type="string">
            <text:p text:style-name="P147">2.400,00 </text:p>
          </table:table-cell>
        </table:table-row>
        <table:table-row>
          <table:table-cell table:style-name="Tabla28.A5" office:value-type="string">
            <text:p text:style-name="P159">Control de presencia personal</text:p>
          </table:table-cell>
          <table:table-cell table:style-name="Tabla28.A5" office:value-type="string">
            <text:p text:style-name="P160">48</text:p>
          </table:table-cell>
          <table:table-cell table:style-name="Tabla28.A5" office:value-type="string">
            <text:p text:style-name="P160">3,25 /ud/mes</text:p>
          </table:table-cell>
          <table:table-cell table:style-name="Tabla28.A5" office:value-type="string">
            <text:p text:style-name="P147">2.016,00 </text:p>
          </table:table-cell>
        </table:table-row>
        <table:table-row>
          <table:table-cell table:style-name="Tabla28.A5" office:value-type="string">
            <text:p text:style-name="P159">Gastos suministros personal (agua, papel higiénico, productos de limpieza y aseo, etc.)</text:p>
          </table:table-cell>
          <table:table-cell table:style-name="Tabla28.A5" office:value-type="string">
            <text:p text:style-name="P160">48</text:p>
          </table:table-cell>
          <table:table-cell table:style-name="Tabla28.A5" office:value-type="string">
            <text:p text:style-name="P160">1.000,00 /mes</text:p>
          </table:table-cell>
          <table:table-cell table:style-name="Tabla28.A5" office:value-type="string">
            <text:p text:style-name="P147">12.000,00 </text:p>
          </table:table-cell>
        </table:table-row>
        <table:table-row>
          <table:table-cell table:style-name="Tabla28.A5" office:value-type="string">
            <text:p text:style-name="P159">Asesoría Fiscal y Auditoría Contable</text:p>
          </table:table-cell>
          <table:table-cell table:style-name="Tabla28.A5" office:value-type="string">
            <text:p text:style-name="P160">1</text:p>
          </table:table-cell>
          <table:table-cell table:style-name="Tabla28.A5" office:value-type="string">
            <text:p text:style-name="P160">2000 /año</text:p>
          </table:table-cell>
          <table:table-cell table:style-name="Tabla28.A5" office:value-type="string">
            <text:p text:style-name="P147">2.000,00 </text:p>
          </table:table-cell>
        </table:table-row>
        <table:table-row>
          <table:table-cell table:style-name="Tabla28.A5" office:value-type="string">
            <text:p text:style-name="P159">Asesoría Laboral</text:p>
          </table:table-cell>
          <table:table-cell table:style-name="Tabla28.A5" office:value-type="string">
            <text:p text:style-name="P160">48</text:p>
          </table:table-cell>
          <table:table-cell table:style-name="Tabla28.A5" office:value-type="string">
            <text:p text:style-name="P160">22,00 <text:soft-page-break/>/pers/mes</text:p>
          </table:table-cell>
          <table:table-cell table:style-name="Tabla28.A5" office:value-type="string">
            <text:p text:style-name="P147">12.672,00 </text:p>
          </table:table-cell>
        </table:table-row>
        <table:table-row>
          <table:table-cell table:style-name="Tabla28.A5" office:value-type="string">
            <text:p text:style-name="P159">Plan de Igualdad</text:p>
          </table:table-cell>
          <table:table-cell table:style-name="Tabla28.A5" office:value-type="string">
            <text:p text:style-name="P160">1</text:p>
          </table:table-cell>
          <table:table-cell table:style-name="Tabla28.A5" office:value-type="string">
            <text:p text:style-name="P160">1.000,00 /año</text:p>
          </table:table-cell>
          <table:table-cell table:style-name="Tabla28.A5" office:value-type="string">
            <text:p text:style-name="P147">1.000,00 </text:p>
          </table:table-cell>
        </table:table-row>
        <table:table-row>
          <table:table-cell table:style-name="Tabla28.A5" office:value-type="string">
            <text:p text:style-name="P159">Gastos Procedimientos Selección</text:p>
          </table:table-cell>
          <table:table-cell table:style-name="Tabla28.A5" office:value-type="string">
            <text:p text:style-name="P160">1</text:p>
          </table:table-cell>
          <table:table-cell table:style-name="Tabla28.A5" office:value-type="string">
            <text:p text:style-name="P160">500,00 </text:p>
          </table:table-cell>
          <table:table-cell table:style-name="Tabla28.A5" office:value-type="string">
            <text:p text:style-name="P147">500,00 </text:p>
          </table:table-cell>
        </table:table-row>
      </table:table>
      <text:p text:style-name="P48">“</text:p>
      <text:p text:style-name="P48">Considerando que la adopción de este acuerdo es competencia de esta Junta de Gobierno Local, en virtud de las delegaciones efectuadas por la Alcaldesa de este Ayuntamiento, mediante Decreto número 3347/2023, de 19 de junio.</text:p>
      <text:p text:style-name="P48">La Junta de Gobierno Local, acuerda aprobar la propuesta emitida en los términos que se recogen precedentemente.</text:p>
      <text:p text:style-name="Text_20_body"><text:line-break/></text:p>
      <text:p text:style-name="Text_20_body"><text:span text:style-name="Strong_20_Emphasis"><text:span text:style-name="T12"><text:tab/></text:span></text:span><text:span text:style-name="Strong_20_Emphasis"><text:span text:style-name="T11">4.-Expte. 9810/2023. Propuesta de aceptación de alegaciones, corrección error y justificación total de la subvención en concurrencia competitiva destinada a los estudiantes del municipio de Mogán concedida a varios estudiantes, año 2023/24.</text:span></text:span></text:p>
      <text:p text:style-name="P214"><text:span text:style-name="T178">“EMILY DEL CARMEN QUINTANA RAMÍREZ, </text:span><text:span text:style-name="T179">Concejala Delegada en materia de Juventud y Educación de este Ayuntamiento, según Decreto 3349/2023 de 19 de junio, en relación con el expediente tramitado de convocatoria de subvenciones en concurrencia competitiva, destinada a los estudiantes del Municipio de Mogán, año 2023, y visto el informe emitido por la Técnico Municipal Cecilia Álamo Suárez, el día 20 de noviembre, </text:span><text:span text:style-name="T181">cuyo contenido es el siguiente:</text:span></text:p>
      <text:p text:style-name="P214"><text:span text:style-name="T270">&lt;&lt;Cecilia Álamo Suárez, técnico del departamento de educación, </text:span><text:span text:style-name="T275">en cumplimiento de los artículos 172 y 175 del Reglamento de Organización, Funcionamiento y Régimen Jurídico de las Entidades Locales, aprobado mediante Real Decreto 2568/1986, de 28 de noviembre, y, de conformidad con lo previsto en la Base 30ª de la Ordenanza General de</text:span><text:span text:style-name="T153"> </text:span><text:span text:style-name="T275">Subvenciones de este Ayuntamiento de Mogán (BOP nº91 de fecha 02/08/2021), en la que se</text:span><text:span text:style-name="T153"> </text:span><text:span text:style-name="T275">establece que es competencia del órgano gestor de la tramitación de esta subvención la verificación del</text:span><text:span text:style-name="T153"> </text:span><text:span text:style-name="T275">cumplimiento de las condiciones exigidas en el acuerdo de concesión en relación al expediente y asunto epigrafiados, </text:span><text:span text:style-name="T270">tengo a bien emitir el siguiente;</text:span></text:p>
      <text:p text:style-name="P217">INFORME</text:p>
      <text:p text:style-name="P214"><text:span text:style-name="T278">Primero.- </text:span><text:span text:style-name="T276">Vista la documentación presentada por las personas que a continuación se detallan, en relación a la aceptación de alegaciones y justificación total de la subvención en concurrencia competitiva</text:span><text:span text:style-name="T184"> </text:span><text:span text:style-name="T276">destinada a los estudiantes del municipio de Mogán concedida a estudiantes, año 2023/24:</text:span></text:p>
      <text:p text:style-name="P214"><text:span text:style-name="T276">- Registro General de Documentación Electrónica de esta entidad de fecha 17</text:span><text:span text:style-name="T181">/11/2024</text:span><text:span text:style-name="T280"> </text:span><text:span text:style-name="T276">y número 2024/17991, presentada por </text:span><text:span text:style-name="T182">Dª. **************************** </text:span><text:span text:style-name="T181">con NIF</text:span><text:span text:style-name="T281"> </text:span><text:span text:style-name="T181">número</text:span><text:span text:style-name="T182">: ***********************</text:span><text:span text:style-name="T284"> </text:span><text:span text:style-name="T276">y mediante la cual presenta:</text:span></text:p>
      <text:p text:style-name="P242">&lt;&lt; alegación referente a la resolución del acuerdo de JGL de fecha 29/10/2024, de la no justificación y justificación parcial de la subvención concedida en concurrencia competitiva, destinada a los estudiantes del municipio de Mogán año 2023/24&gt;&gt;</text:p>
      <text:p text:style-name="P244"><text:span text:style-name="T163">- </text:span><text:span text:style-name="T165">Registro General de Documentación Electrónica de esta entidad de fecha 13/11/2024 y número 2024/17721, presentada por </text:span><text:span text:style-name="T164">Dº. *************************</text:span><text:span text:style-name="T7">,</text:span><text:span text:style-name="T402"> con NIF número: </text:span><text:span text:style-name="T7">************************</text:span><text:span text:style-name="T402">, en la que presenta:</text:span></text:p>
      <text:p text:style-name="P245">&lt;&lt; alegación referente a la resolución del acuerdo de JGL de fecha 29/10/2024, de la no justificación y justificación parcial de la subvención concedida en concurrencia competitiva, destinada a los estudiantes del municipio de Mogán año 2023/24&gt;&gt;</text:p>
      <text:p text:style-name="P215"><text:span text:style-name="T113">-</text:span><text:span text:style-name="T186"> </text:span><text:span text:style-name="T193">Registro General de Documentación Electrónica de esta entidad de fecha 07/11/2024 y número 2024/17419, presentada por </text:span><text:span text:style-name="T194">Dª ************************* </text:span><text:span text:style-name="T193">con DNI número</text:span><text:span text:style-name="T194">: *****************</text:span><text:span text:style-name="T193">, en representación de </text:span><text:span text:style-name="T194">D. ***************</text:span><text:span text:style-name="T186"> </text:span><text:span text:style-name="T193">con NIF</text:span><text:span text:style-name="T283"> </text:span><text:span text:style-name="T193">número:</text:span><text:span text:style-name="T186"> </text:span><text:span text:style-name="T194">************************</text:span><text:span text:style-name="T193">, mediante la que presenta: </text:span></text:p>
      <text:p text:style-name="P242">&lt;&lt; alegación referente a la resolución del acuerdo de JGL de fecha 29/10/2024, de la no justificación y justificación parcial de la subvención concedida en concurrencia competitiva, destinada a los estudiantes del municipio de Mogán año 2023/24&gt;&gt;</text:p>
      <text:p text:style-name="P221"><text:span text:style-name="T146">- Registro General de Documentación Electrónica de esta entidad de fecha 14/11/2024 y número 2024/17806, presentada por, </text:span><text:span text:style-name="T6">Dª ********************, </text:span><text:span text:style-name="T146">con NIE número:</text:span> *******************<text:span text:style-name="T6">, </text:span><text:span text:style-name="T66">con destino a la devolución voluntaria de la parte no justificada de la subvención concedida en la convocatoria de subvenciones en concurrencia competitiva destinada a los estudiantes del municipio de Mogán, curso 2023/2024,</text:span><text:span text:style-name="T416"> </text:span><text:span text:style-name="T418">y mediante la cual presenta la siguiente documentación:</text:span></text:p>
      <text:p text:style-name="P246"><text:span text:style-name="T419">&lt;&lt;comprobante de pago alegaciones sobre la resolución de la no justificación de la becas 23/24, </text:span><text:span text:style-name="T292">por importe total de 50,86 euros, incluidos los intereses de demora&gt;&gt;</text:span></text:p>
      <text:p text:style-name="P246"><text:span text:style-name="T292">- </text:span><text:span text:style-name="T155">Registro General de Documentación Electrónica de esta entidad de fecha 14/11/2024 y número 2024/17817, presentada por, </text:span><text:span text:style-name="T158">Dª **********************, </text:span><text:span text:style-name="T155">con número de DNI: **********************</text:span><text:span text:style-name="T158">, </text:span><text:span text:style-name="T187">con destino a la devolución voluntaria de la parte no justificada de la subvención concedida en la convocatoria de subvenciones en concurrencia competitiva destinada a los estudiantes del municipio de Mogán, curso 2023/2024,</text:span><text:span text:style-name="T290"> </text:span><text:span text:style-name="T292">y mediante la cual presenta la siguiente documentación:</text:span></text:p>
      <text:p text:style-name="P250"><text:soft-page-break/><text:span text:style-name="T135">&lt;&lt;Justificante devolución parcial beca + interés de demora Escrito de reintegro parcial voluntario beca 23/24&gt;&gt;, </text:span><text:span text:style-name="T154">por importe total de 96,60 euros, incluidos los intereses de demora&gt;&gt;</text:span></text:p>
      <text:p text:style-name="P244"><text:span text:style-name="T291">- Registro General de Documentación Electrónica de esta entidad de fecha 13/10/2024 y número 2024/16013, y de fecha 15/11/2024 y número 2024/17946, presentada por </text:span><text:span text:style-name="T172">Dª.</text:span><text:span text:style-name="T185"> </text:span><text:span text:style-name="T188">**************************</text:span><text:span text:style-name="T185"> </text:span><text:span text:style-name="T189">con DNI</text:span><text:span text:style-name="T282"> </text:span><text:span text:style-name="T189">número:</text:span><text:span text:style-name="T185"> </text:span><text:span text:style-name="T188">***************</text:span><text:span text:style-name="T189">, con destino a la devolución voluntaria de la subvención concedida en la convocatoria de subvenciones en concurrencia competitiva destinada a los estudiantes del municipio de Mogán, curso 2023/2024,</text:span><text:span text:style-name="T290"> </text:span><text:span text:style-name="T291">y mediante la cual presenta la siguiente documentación:</text:span></text:p>
      <text:p text:style-name="P226">«justificante de reintegro de la subvención de Educación de importe por 600,00 euros y justificante de reintegro de intereses de demora por importe de 17,20 euros () »</text:p>
      <text:p text:style-name="P227">- <text:span text:style-name="T402">Registro General de Documentación Electrónica de esta entidad de fecha 19/11/2024 y número 2024/18133 presentada por </text:span><text:span text:style-name="T20">D. *************************</text:span><text:span text:style-name="T73"> con NIF</text:span><text:span text:style-name="T406"> </text:span><text:span text:style-name="T73">número: ***************************,</text:span></text:p>
      <text:p text:style-name="P245">&lt;&lt; alegación referente a la resolución del acuerdo de JGL de fecha 29/10/2024, de la no justificación y justificación parcial de la subvención concedida en concurrencia competitiva, destinada a los estudiantes del municipio de Mogán año 2023/24&gt;&gt;</text:p>
      <text:p text:style-name="P215"><text:span text:style-name="T113">-</text:span><text:span text:style-name="T72"> </text:span><text:span text:style-name="T193">Registro General de Documentación Electrónica de esta entidad de fecha 13/11/2024 y número 2024/17768, presentada por </text:span><text:span text:style-name="T194">Dª *********************, </text:span><text:span text:style-name="T193">con NIE número:</text:span><text:span text:style-name="T186"> *******************</text:span><text:span text:style-name="T194">, </text:span><text:span text:style-name="T193">con destino a la devolución voluntaria de la parte no justificada de la subvención concedida en la convocatoria de subvenciones en concurrencia competitiva destinada a los estudiantes del municipio de Mogán, curso 2023/2024,</text:span><text:span text:style-name="T298"> </text:span><text:span text:style-name="T303">y mediante la cual presenta la siguiente documentación:</text:span></text:p>
      <text:p text:style-name="P226"><text:span text:style-name="T413">&lt;&lt;comprobante de pago alegaciones sobre la resolución de la no justificación de la becas 23/24, </text:span><text:span text:style-name="T410">por importe total de 21,00 euros, incluidos los intereses de demora&gt;&gt;</text:span></text:p>
      <text:p text:style-name="P214"><text:span text:style-name="T303">- Registro General de Documentación Electrónica de esta entidad de fecha 14/11/2024 y número 2024/17801, presentada por </text:span><text:span text:style-name="T305">Dº. ************************,</text:span><text:span text:style-name="T298"> </text:span><text:span text:style-name="T303">con NIF número: </text:span><text:span text:style-name="T305">******************</text:span><text:span text:style-name="T303">, en la que presenta:</text:span></text:p>
      <text:p text:style-name="P232">&lt;&lt; alegación referente a la resolución del acuerdo de JGL de fecha 29/10/2024, de la no justificación y justificación parcial de la subvención concedida en concurrencia competitiva, destinada a los estudiantes del municipio de Mogán año 2023/24&gt;&gt;</text:p>
      <text:p text:style-name="P226"><text:span text:style-name="T413">- </text:span><text:span text:style-name="T72">Registro General de Documentación Electrónica de esta entidad de fecha 13/11/2024 y número 2024/17799, presentada por </text:span><text:span text:style-name="T73">Dª ************************ </text:span><text:span text:style-name="T72">con DNI número</text:span><text:span text:style-name="T73">: ********************</text:span><text:span text:style-name="T72">, en representación de </text:span><text:span text:style-name="T73">D. ******************</text:span><text:span text:style-name="T72"> con NIF</text:span><text:span text:style-name="T406"> </text:span><text:span text:style-name="T72">número: </text:span><text:span text:style-name="T73">********************</text:span><text:span text:style-name="T72">, mediante la que presenta:</text:span></text:p>
      <text:p text:style-name="P237">&lt;&lt;documentación en referencia a la resolución del acuerdo de JGL de fecha 29/10/2024, de la no justificación y justificación parcial de la subvención concedida en concurrencia competitiva, destinada a los estudiantes del municipio de Mogán año 2023/24 &gt;&gt;</text:p>
      <text:p text:style-name="P226"><text:span text:style-name="T74">- </text:span><text:span text:style-name="T72">Registro General de Documentación Electrónica de esta entidad de fecha 13/11/2024 y número 2024/17739, presentada por </text:span><text:span text:style-name="T73">Dª **************** </text:span><text:span text:style-name="T72">con DNI número</text:span><text:span text:style-name="T73">: ************</text:span><text:span text:style-name="T72">, en representación de </text:span><text:span text:style-name="T73">D. *****************</text:span><text:span text:style-name="T72"> con NIF</text:span><text:span text:style-name="T406"> </text:span><text:span text:style-name="T72">número: </text:span><text:span text:style-name="T73">****************</text:span><text:span text:style-name="T72">, mediante la que presenta:</text:span></text:p>
      <text:p text:style-name="P226"><text:span text:style-name="T413">&lt;&lt;comprobante de pago alegaciones sobre la resolución de la no justificación de la becas 23/24, </text:span><text:span text:style-name="T410">por importe total de 69,91 euros, incluidos los intereses de demora&gt;&gt;</text:span></text:p>
      <text:p text:style-name="P214"><text:span text:style-name="T303">- </text:span><text:span text:style-name="T112">Registro General de Documentación Electrónica de esta entidad de fecha 10/11/2024 y número 2024/17556, presentada por </text:span><text:span text:style-name="T305">Dª. *******************,</text:span><text:span text:style-name="T298"> </text:span><text:span text:style-name="T303">con NIF número: </text:span><text:span text:style-name="T305">***************</text:span><text:span text:style-name="T303">, en la que presenta:</text:span></text:p>
      <text:p text:style-name="P232">&lt;&lt; alegación referente a la resolución del acuerdo de JGL de fecha 29/10/2024, de la no justificación y justificación parcial de la subvención concedida en concurrencia competitiva, destinada a los estudiantes del municipio de Mogán año 2023/24&gt;&gt;</text:p>
      <text:p text:style-name="P214"><text:span text:style-name="T425">- </text:span><text:span text:style-name="T303">Registro General de Documentación Electrónica de esta entidad de fecha 07</text:span><text:span text:style-name="T193">/07/2024</text:span><text:span text:style-name="T298"> </text:span><text:span text:style-name="T303">y número 2024/17438, presentada por </text:span><text:span text:style-name="T194">D. ********************* </text:span><text:span text:style-name="T193">con NIF</text:span><text:span text:style-name="T283"> </text:span><text:span text:style-name="T193">número</text:span><text:span text:style-name="T194">: ***************,</text:span><text:span text:style-name="T285"> </text:span><text:span text:style-name="T303">con destino a la justificación de la subvención concedida en la convocatoria de subvenciones en concurrencia competitiva</text:span><text:span text:style-name="T186"> </text:span><text:span text:style-name="T193">destinada a los estudiantes del municipio de Mogán, curso 2023/2024</text:span><text:span text:style-name="T425">, </text:span><text:span text:style-name="T303">y mediante la cual presenta:</text:span></text:p>
      <text:p text:style-name="P232">&lt;&lt; alegación referente a la resolución del acuerdo de JGL de fecha 29/10/2024, de la no justificación y justificación parcial de la subvención concedida en concurrencia competitiva, destinada a los estudiantes del municipio de Mogán año 2023/24&gt;&gt;</text:p>
      <text:p text:style-name="P214"><text:span text:style-name="T425">- </text:span><text:span text:style-name="T193">Registro General de Documentación Electrónica de esta entidad de fecha 13/11/2024 y número 2024/17750, presentada por</text:span><text:span text:style-name="T186"> </text:span><text:span text:style-name="T194">Dª. ******************</text:span><text:span text:style-name="T186"> </text:span><text:span text:style-name="T193">con NIE número:</text:span><text:span text:style-name="T186"> ****************</text:span><text:span text:style-name="T194">, </text:span><text:span text:style-name="T193">en representación de </text:span><text:span text:style-name="T194">Dª *************** con NIF número: *******************,</text:span><text:span text:style-name="T186"> </text:span><text:span text:style-name="T193">con destino a la devolución voluntaria de la parte no justificada de la subvención concedida en la convocatoria de subvenciones en concurrencia competitiva destinada a los estudiantes del municipio de Mogán, curso 2023/2024,</text:span><text:span text:style-name="T298"> </text:span><text:span text:style-name="T303">y mediante la cual presenta la siguiente documentación:</text:span></text:p>
      <text:p text:style-name="P226"><text:span text:style-name="T413">&lt;&lt;comprobante de pago alegaciones sobre la resolución de la no justificación de la becas 23/24, </text:span><text:span text:style-name="T410">por importe total de 16,92 euros, incluidos los intereses de demora&gt;&gt;</text:span></text:p>
      <text:p text:style-name="P244"><text:span text:style-name="T299">- </text:span><text:span text:style-name="T294">Registro General de Documentación Electrónica de esta entidad de fecha 05/11/2024 y número 2024/17282, presentada por </text:span><text:span text:style-name="T296">Dº. *********************,</text:span><text:span text:style-name="T306"> </text:span><text:span text:style-name="T294">con NIF número: </text:span><text:span text:style-name="T296">********************</text:span><text:span text:style-name="T294">, en la que presenta:</text:span></text:p>
      <text:p text:style-name="P251">&lt;&lt; alegación referente a la resolución del acuerdo de JGL de fecha 29/10/2024, de la no justificación y justificación parcial de la subvención concedida en concurrencia competitiva, destinada a los estudiantes del municipio de Mogán año 2023/24&gt;&gt;</text:p>
      <text:p text:style-name="P214"><text:span text:style-name="T193">- Registro General de Documentación Electrónica de esta entidad de fecha 13/11/2024 y número 2024/17780, presentada por</text:span><text:span text:style-name="T186"> </text:span><text:span text:style-name="T194">Dª. *******************</text:span><text:span text:style-name="T186"> </text:span><text:span text:style-name="T193">con NIE número: *******************</text:span><text:span text:style-name="T186"> </text:span><text:span text:style-name="T193">con destino a la devolución voluntaria de la </text:span><text:soft-page-break/><text:span text:style-name="T193">parte no justificada de la subvención concedida en la convocatoria de subvenciones en concurrencia competitiva destinada a los estudiantes del municipio de Mogán, curso 2023/2024,</text:span><text:span text:style-name="T298"> </text:span><text:span text:style-name="T303">y mediante la cual presenta la siguiente documentación:</text:span></text:p>
      <text:p text:style-name="P228"><text:span text:style-name="T412">&lt;&lt;comprobante de pago alegaciones sobre la resolución de la no justificación de la becas 23/24, </text:span><text:span text:style-name="T409">por importe total de 20,97 euros, incluidos los intereses de demora&gt;&gt;</text:span></text:p>
      <text:p text:style-name="P244"><text:span text:style-name="T294">- Registro General de Documentación Electrónica de esta entidad de fecha 14/11/2024 y número 2024/17828, presentada por </text:span><text:span text:style-name="T296">Dª. **************************,</text:span><text:span text:style-name="T306"> </text:span><text:span text:style-name="T294">con NIF número: </text:span><text:span text:style-name="T296">*********************</text:span><text:span text:style-name="T294">, en la que presenta:</text:span></text:p>
      <text:p text:style-name="P251">&lt;&lt; alegación referente a la resolución del acuerdo de JGL de fecha 29/10/2024, de la no justificación y justificación parcial de la subvención concedida en concurrencia competitiva, destinada a los estudiantes del municipio de Mogán año 2023/24&gt;&gt;</text:p>
      <text:p text:style-name="P244"><text:span text:style-name="T291">- Registro General de Documentación Electrónica de esta entidad de fecha 13/11/2024 y número 2024/17769, presentada por, </text:span><text:span text:style-name="T295">Dª ***********************************</text:span><text:span text:style-name="T290"> </text:span><text:span text:style-name="T295">, </text:span><text:span text:style-name="T291">con NIE número:</text:span><text:span text:style-name="T290"> *****************</text:span><text:span text:style-name="T295">, </text:span><text:span text:style-name="T291">en representación de</text:span><text:span text:style-name="T290"> </text:span><text:span text:style-name="T295">D. ******************** con NIF nº: </text:span><text:span text:style-name="T173">*****************</text:span><text:span text:style-name="T290"> </text:span><text:span text:style-name="T189">con destino a la devolución voluntaria de la parte no justificada de la subvención concedida en la convocatoria de subvenciones en concurrencia competitiva destinada a los estudiantes del municipio de Mogán, curso 2023/2024,</text:span><text:span text:style-name="T290"> </text:span><text:span text:style-name="T291">y mediante la cual presenta la siguiente documentación:</text:span></text:p>
      <text:p text:style-name="P252"><text:span text:style-name="T136">&lt;&lt;comprobante de pago alegaciones sobre la resolución de la no justificación de la becas 23/24, </text:span><text:span text:style-name="T155">por importe total de 616,92 euros, incluidos los intereses de demora&gt;&gt;</text:span></text:p>
      <text:p text:style-name="P247"><text:span text:style-name="T292">- Registro General de Documentación Electrónica de esta entidad de fecha 14/11/2024 y número 2024/17825, presentada por, </text:span><text:span text:style-name="T295">D. *******************</text:span><text:span text:style-name="T307"> </text:span><text:span text:style-name="T295">, </text:span><text:span text:style-name="T292">con NIE número:</text:span><text:span text:style-name="T290"> **************</text:span><text:span text:style-name="T295">, </text:span><text:span text:style-name="T187">con destino a la devolución voluntaria de la parte no justificada de la subvención concedida en la convocatoria de subvenciones en concurrencia competitiva destinada a los estudiantes del municipio de Mogán, curso 2023/2024,</text:span><text:span text:style-name="T290"> </text:span><text:span text:style-name="T292">y mediante la cual presenta la siguiente documentación:</text:span></text:p>
      <text:p text:style-name="P252"><text:span text:style-name="T136">&lt;&lt;comprobante de pago alegaciones sobre la resolución de la no justificación de la becas 23/24, </text:span><text:span text:style-name="T155">por importe total de 179,73 euros, incluidos los intereses de demora&gt;&gt;</text:span></text:p>
      <text:p text:style-name="P247"><text:span text:style-name="T292">- Registro General de Documentación Electrónica de esta entidad de fecha 15/11/2024 y número 2024/17964, presentada por, </text:span><text:span text:style-name="T295">Dª. *********************</text:span><text:span text:style-name="T307"> </text:span><text:span text:style-name="T295">, </text:span><text:span text:style-name="T292">con NIE número: ******************</text:span><text:span text:style-name="T307"> </text:span><text:span text:style-name="T295">, </text:span><text:span text:style-name="T187">con destino a la devolución voluntaria de la parte no justificada de la subvención concedida en la convocatoria de subvenciones en concurrencia competitiva destinada a los estudiantes del municipio de Mogán, curso 2023/2024,</text:span><text:span text:style-name="T290"> </text:span><text:span text:style-name="T292">y mediante la cual presenta la siguiente documentación:</text:span></text:p>
      <text:p text:style-name="P252"><text:span text:style-name="T136">&lt;&lt;comprobante de pago alegaciones sobre la resolución de la no justificación de la becas 23/24, </text:span><text:span text:style-name="T155">por importe total de 11,09 euros, incluidos los intereses de demora&gt;&gt;</text:span></text:p>
      <text:p text:style-name="P247"><text:span text:style-name="T171">- Registro General de Documentación Electrónica de esta entidad de fecha 13/11/2024 y número 2024/17766, presentada por </text:span><text:span text:style-name="T173">Dº. ****************************,</text:span><text:span text:style-name="T184"> </text:span><text:span text:style-name="T171">con NIF número: </text:span><text:span text:style-name="T173">****************</text:span><text:span text:style-name="T171">, en la que presenta:</text:span></text:p>
      <text:p text:style-name="P233">&lt;&lt; alegación referente a la resolución del acuerdo de JGL de fecha 29/10/2024, de la no justificación y justificación parcial de la subvención concedida en concurrencia competitiva, destinada a los estudiantes del municipio de Mogán año 2023/24&gt;&gt;</text:p>
      <text:p text:style-name="P247"><text:span text:style-name="T171">- Registro General de Documentación Electrónica de esta entidad de fecha 20/11/2024 y número 2024/18182, presentada por </text:span><text:span text:style-name="T173">Dª. *************************,</text:span><text:span text:style-name="T184"> </text:span><text:span text:style-name="T173">con NIF número: ***************</text:span><text:span text:style-name="T184"> </text:span><text:span text:style-name="T171">, en representación de </text:span><text:span text:style-name="T173">D. ********************* con NIF número: ***********************</text:span><text:span text:style-name="T184"> </text:span><text:span text:style-name="T171">en la que presenta:</text:span></text:p>
      <text:p text:style-name="P233">&lt;&lt; alegación referente a la resolución del acuerdo de JGL de fecha 29/10/2024, de la no justificación y justificación parcial de la subvención concedida en concurrencia competitiva, destinada a los estudiantes del municipio de Mogán año 2023/24&gt;&gt;</text:p>
      <text:p text:style-name="P247"><text:span text:style-name="T171">- Registro General de Documentación Electrónica de esta entidad de fecha 18/11/2024 y número 2024/18005, presentada por </text:span><text:span text:style-name="T173">Dª. ************************</text:span><text:span text:style-name="T20"> </text:span><text:span text:style-name="T173">,</text:span><text:span text:style-name="T184"> </text:span><text:span text:style-name="T173">con NIF número: ***********************,</text:span><text:span text:style-name="T184"> </text:span><text:span text:style-name="T171">en la que presenta:</text:span></text:p>
      <text:p text:style-name="P233">&lt;&lt; alegación referente a la resolución del acuerdo de JGL de fecha 29/10/2024, de la no justificación y justificación parcial de la subvención concedida en concurrencia competitiva, destinada a los estudiantes del municipio de Mogán año 2023/24&gt;&gt;</text:p>
      <text:p text:style-name="P247"><text:span text:style-name="T171">- Registro General de Documentación Electrónica de esta entidad de fecha 21/11/2024 y número 2024/18222, presentada por D. ********************</text:span><text:span text:style-name="T173">,</text:span><text:span text:style-name="T184"> </text:span><text:span text:style-name="T173">con NIF número: ****************,</text:span><text:span text:style-name="T184"> </text:span><text:span text:style-name="T171">en la que presenta:</text:span></text:p>
      <text:p text:style-name="P233">&lt;&lt; alegación referente a la resolución del acuerdo de JGL de fecha 29/10/2024, de la no justificación y justificación parcial de la subvención concedida en concurrencia competitiva, destinada a los estudiantes del municipio de Mogán año 2023/24&gt;&gt;</text:p>
      <text:p text:style-name="P247"><text:span text:style-name="T171">- Registro General de Documentación Electrónica de esta entidad de fecha 22/11/2024 y número 2024/18346, presentada por D. ********************</text:span><text:span text:style-name="T173">,</text:span><text:span text:style-name="T184"> </text:span><text:span text:style-name="T173">con NIF número: ********************,</text:span><text:span text:style-name="T184"> </text:span><text:span text:style-name="T171">en la que presenta:</text:span></text:p>
      <text:p text:style-name="P233">&lt;&lt; alegación referente a la resolución del acuerdo de JGL de fecha 29/10/2024, de la no justificación y justificación parcial de la subvención concedida en concurrencia competitiva, destinada a los estudiantes del municipio de Mogán año 2023/24&gt;&gt;</text:p>
      <text:p text:style-name="P247"><text:span text:style-name="T292">- Registro General de Documentación Electrónica de esta entidad de fecha 22/11/2024 y número 2024/18294, presentada por, D. ***************************</text:span><text:span text:style-name="T290"> </text:span><text:span text:style-name="T295">, </text:span><text:span text:style-name="T292">con NIF número:************</text:span><text:span text:style-name="T295">, en representación de D. *******************</text:span><text:span text:style-name="T290"> </text:span><text:span text:style-name="T292">con NIF número: *******************</text:span><text:span text:style-name="T295">, </text:span><text:span text:style-name="T187">con destino a la devolución voluntaria de la parte no justificada de la subvención concedida en la convocatoria de subvenciones en concurrencia competitiva destinada a los estudiantes del municipio de Mogán, curso 2023/2024,</text:span><text:span text:style-name="T290"> </text:span><text:span text:style-name="T292">y mediante la cual presenta la siguiente documentación:</text:span></text:p>
      <text:p text:style-name="P252"><text:span text:style-name="T137">&lt;&lt;comprobante de pago alegaciones sobre la resolución de la no justificación de la becas 23/24, </text:span><text:span text:style-name="T156">por importe total de 227,06 euros, incluidos los intereses de demora&gt;&gt;</text:span></text:p>
      <text:p text:style-name="P247"><text:span text:style-name="T171">- Registro General de Documentación Electrónica de esta entidad de fecha 22/11/2024 y número 2024/18298, presentada por </text:span><text:span text:style-name="T293">D. </text:span><text:span text:style-name="T296">********************</text:span><text:span text:style-name="T306"> </text:span><text:span text:style-name="T296">, </text:span><text:span text:style-name="T293">con NIF número:</text:span><text:span text:style-name="T296">*****************</text:span><text:span text:style-name="T173">, en representación de ***************** con NIF número: *******************</text:span><text:span text:style-name="T184"> </text:span><text:span text:style-name="T171">en la que presenta:</text:span></text:p>
      <text:p text:style-name="P233">&lt;&lt; alegación referente a la resolución del acuerdo de JGL de fecha 29/10/2024, de la no justificación y justificación parcial de la subvención concedida en concurrencia competitiva, destinada a los estudiantes del municipio de Mogán año 2023/24&gt;&gt;</text:p>
      <text:p text:style-name="P247"><text:span text:style-name="T171">- Registro General de Documentación Electrónica de esta entidad de fecha 22/11/2024 y número 2024/18301, presentada por </text:span><text:span text:style-name="T293">Dª. </text:span><text:span text:style-name="T296">************************</text:span><text:span text:style-name="T306"> </text:span><text:span text:style-name="T296">, </text:span><text:span text:style-name="T293">con NIF número:</text:span><text:span text:style-name="T296">*********************</text:span><text:span text:style-name="T173">, </text:span><text:span text:style-name="T171">en la que presenta:</text:span></text:p>
      <text:p text:style-name="P233"><text:soft-page-break/>&lt;&lt; alegación referente a la resolución del acuerdo de JGL de fecha 29/10/2024, de la no justificación y justificación parcial de la subvención concedida en concurrencia competitiva, destinada a los estudiantes del municipio de Mogán año 2023/24&gt;&gt;</text:p>
      <text:p text:style-name="P222"><text:span text:style-name="T418">D</text:span>e conformidad con lo previsto en la Base 30ª de la Ordenanza General de Subvenciones de este Ayuntamiento de Mogán, (BOP nº92 de fecha 02/08/2021), en la que se establece que es competencia del órgano gestor de la tramitación de esta subvención la verificación del cumplimiento de las condiciones exigidas en el acuerdo de concesión, por todo ello, es por lo que emite el presente,</text:p>
      <text:p text:style-name="P217">ANTECEDENTES DE HECHO:</text:p>
      <text:p text:style-name="P215"><text:span text:style-name="T277">Primero.- </text:span><text:span text:style-name="T180">Con fecha de 23/08/2023 en el BOP n.º 102, se publicaron las BASES REGULADORAS DE LA CONCESIÓN DE SUBVENCIONES A LOS ESTUDIANTES DEL MUNICIPIO DE MOGÁN las cuales habían sido aprobadas por acuerdo de Junta de Gobierno Local en fecha 16/08/2023.</text:span></text:p>
      <text:p text:style-name="P246"><text:span text:style-name="T118">Segundo.- </text:span><text:span text:style-name="T119">Mediante acuerdo de Junta de Gobierno Local de fecha 29/08/2023 se aprueba la convocatoria de subvenciones a los estudiantes del municipio de Mogán curso 2023-2024, publicada en el BOP n.º 107 con fecha de 04/09/2023.</text:span></text:p>
      <text:p text:style-name="P221"><text:span text:style-name="T118">Tercero.- </text:span><text:span text:style-name="T119">Mediante acuerdo de Junta de Gobierno Local de fecha 30/01/2023 se amplió el plazo de resolución de la convocatoria de Subvenciones en dos meses.</text:span></text:p>
      <text:p text:style-name="P221"><text:span text:style-name="T118">Cuarto.- </text:span><text:span text:style-name="T119">Mediante acuerdo de Junta de Gobierno Local de fecha 12/02/2024 se aprobó una resolución definitiva de la convocatoria anticipada de subvenciones en concurrencia competitiva destinada a los estudiantes del municipio de Mogán para el curso 2023/24, la cual se modificó en sendas Juntas de Gobierno Local celebradas ambas el día 20/03/2024.</text:span></text:p>
      <text:p text:style-name="P221"><text:span text:style-name="T118">Quinto.-</text:span> <text:span text:style-name="T119">Según información contable obtenida del aplicativo SICALWIN, en fecha 04/03/2024 se realizaron los abonos correspondientes a los beneficiarios anteriores.</text:span></text:p>
      <text:p text:style-name="P254"><text:span text:style-name="T271">Sexto.- </text:span><text:span text:style-name="T180">E</text:span><text:span text:style-name="T310">l plazo para ejecutar y justif</text:span><text:span text:style-name="Emphasis"><text:span text:style-name="T310">icar los gastos de la actividad se estableció hasta el 31 de julio de 2024,</text:span></text:span><text:span text:style-name="T308"> </text:span><text:span text:style-name="Emphasis"><text:span text:style-name="T310">y teniendo la persona beneficiaria que presentar esta documentación de forma electrónica y mediante el sistema de cuenta justificativa del gasto realizado, conforme a los modelos normalizados incluidos y aprobados para esta convocatoria de subvenciones.</text:span></text:span></text:p>
      <text:p text:style-name="P221"><text:span text:style-name="T6">Séptimo.-</text:span> <text:span text:style-name="T146">Con fecha 31/10/2024 se publica en el tablón de edictos del Ayuntamiento la resolución del acuerdo de JGL de fecha 29/10/2024, de la </text:span><text:span text:style-name="T6">no justificación y justificación parcial</text:span> <text:span text:style-name="T146">de la subvención concedida en concurrencia competitiva, destinada a los estudiantes del municipio de Mogán año 2023/24, en la cual por error, se requiere a Dª ************************, con número de NIF: ***************, como beneficiario parcialmente justificado.</text:span></text:p>
      <text:p text:style-name="P221"><text:span text:style-name="T6">Octavo.- </text:span><text:span text:style-name="T146">Que en el expediente obra un informe justificativo con fecha 14/10/2024, que cita &lt;&lt;</text:span><text:span text:style-name="T50">Visto que</text:span><text:span text:style-name="T75"> </text:span><text:span text:style-name="T45">Dª ******************, con NIF número **************</text:span><text:span text:style-name="T76">,</text:span><text:span text:style-name="T20"> </text:span><text:span text:style-name="T50">ha realizado la actividad para la que fue concedida esta subvención dentro de</text:span><text:span text:style-name="T49">l plazo establecido y ha dado cumplimiento de la finalidad para la que se concedió esta subvención, t</text:span><text:span text:style-name="T44">ras la subsanación de documentación requerida,</text:span><text:span text:style-name="T18"> </text:span><text:span text:style-name="T49">es por lo que se puede declarar que la subvención concedida ha quedado perfectamente justificada, en virtud de la documentación que acompaña para su justificación presentada dentro del plazo establecido, así como que la misma es la adecuada y correcta.</text:span></text:p>
      <text:p text:style-name="P234">Vista la cantidad no justificada de la subvención por importe de UN EUROS (1,00 ) y visto que el artículo 33 de la OGS de este Ayuntamiento de Mogán publicada en el BOP número 92, lunes 2 de agosto, recoge literalmente en su apartado tercero párrafo tercero lo siguiente: " No se iniciará el procedimiento de reintegro cuando el importe a reintegrar sea inferior a seis euros...." Por todo lo anterior y visto que la beneficiaria ha justificado la subvención por el total de la subvención concedida y por importe de TRESCIENTOS NOVENTA Y NUEVE EUROS (399,00 ), es por lo que se puede considerar que queda TOTALMENTE JUSTIFICADA&gt;&gt;</text:p>
      <text:p text:style-name="P234"><text:span text:style-name="T6">Noveno.- </text:span><text:span text:style-name="T402">Considerando el artículo 109 de la Ley 39/2015, de 1 de octubre, de Procedimiento Administrativo Común de las Administraciones Públicas, denominado Revocación de actos y rectificación de errores, el cual expresa en su apartado segundo lo siguiente: &lt;&lt; </text:span><text:span text:style-name="T141">2. Las Administraciones Públicas podrán, asimismo, rectificar en cualquier momento, de oficio o a instancia de los interesados, los errores materiales, de hecho o aritméticos existentes en sus actos</text:span><text:span text:style-name="T402">.&gt;&gt;, se informa del error alegado al requerir</text:span><text:span text:style-name="T432"> la subvención parcialmente justificada por impor</text:span><text:span text:style-name="T402">te de 400 a </text:span><text:span text:style-name="T7">Dª **********************, con NIF número </text:span><text:span text:style-name="T2">********************</text:span><text:span text:style-name="T402">, al objeto de regularizar la subvención definitiva concedida y abonada por parte del Ayuntamiento para la colaboración con los </text:span><text:span text:style-name="T141">gastos por material académico en la modalidad no presencial- on line,</text:span><text:span text:style-name="T402"> por un importe de 400,00 EUROS.</text:span></text:p>
      <text:p text:style-name="P215"><text:span text:style-name="T272">Décimo.-</text:span><text:span text:style-name="T280"> </text:span><text:span text:style-name="T276">Vista la documentación presentada por las personas que a continuación se detallan,</text:span><text:span text:style-name="T306"> </text:span><text:span text:style-name="T311">en relación a la justificación de la subvención concedida en la convocatoria de subvenciones en concurrencia competitiva</text:span><text:span text:style-name="T184"> </text:span><text:span text:style-name="T181">destinada a los estudiantes del municipio de Mogán, curso 2023/2024, según las modalidades que a continuación se detallan:</text:span></text:p>
      <text:p text:style-name="P215"><text:span text:style-name="T274">- Vista la documentación presentada por </text:span><text:span text:style-name="T182">Dª. *****************</text:span><text:span text:style-name="T194"> </text:span><text:span text:style-name="T193">con NIF</text:span><text:span text:style-name="T283"> </text:span><text:span text:style-name="T193">número</text:span><text:span text:style-name="T194">: *****************,</text:span><text:span text:style-name="T284"> </text:span><text:span text:style-name="T311">en relación al la justificación de la subvención concedida en la convocatoria de subvenciones en concurrencia competitiva</text:span><text:span text:style-name="T184"> </text:span><text:span text:style-name="T181">destinada a los estudiantes del municipio de Mogán, curso 2023/2024</text:span><text:span text:style-name="T311">, para financiar </text:span><text:span text:style-name="T181">gastos para transporte y material académico en la modalidad presencial y con una distancia superior a 40kms., por un importe de 600,00 EUROS.</text:span></text:p>
      <text:p text:style-name="P215"><text:span text:style-name="T311">-</text:span><text:span text:style-name="T306"> </text:span><text:span text:style-name="T311">Vista</text:span><text:span text:style-name="T290"> </text:span><text:span text:style-name="T310">la documentación presentada por </text:span><text:span text:style-name="T312">D. </text:span><text:span text:style-name="T182">*****************</text:span><text:span text:style-name="T312">,</text:span><text:span text:style-name="T290"> </text:span><text:span text:style-name="T310">con NIF número: </text:span><text:span text:style-name="T182">*****************</text:span><text:span text:style-name="T312">, </text:span><text:span text:style-name="T310">en relación al la justificación de la subvención concedida en la convocatoria de subvenciones en concurrencia competitiva</text:span><text:span text:style-name="T184"> </text:span><text:span text:style-name="T181">destinada a los estudiantes del municipio de Mogán, curso 2023/2024</text:span><text:span text:style-name="T428">, para financiar </text:span><text:span text:style-name="T32">gastos para transporte y material académico en la modalidad presencial y con una distancia superior a 40kms.,</text:span><text:span text:style-name="T184"> </text:span><text:span text:style-name="T181">por un importe de 600,00 EUROS.</text:span></text:p>
      <text:p text:style-name="P215"><text:span text:style-name="T312">- </text:span><text:span text:style-name="T310">Vista la documentación </text:span><text:span text:style-name="T193">presentada por </text:span><text:span text:style-name="T194">Dª ***************** </text:span><text:span text:style-name="T193">con DNI número</text:span><text:span text:style-name="T194">: *****************</text:span><text:span text:style-name="T193">, en representación de </text:span><text:span text:style-name="T194">D. *****************</text:span><text:span text:style-name="T186"> </text:span><text:span text:style-name="T193">con NIF</text:span><text:span text:style-name="T283"> </text:span><text:span text:style-name="T193">número:</text:span><text:span text:style-name="T186"> </text:span><text:span text:style-name="T194">*****************</text:span><text:span text:style-name="T193">, en </text:span><text:span text:style-name="T303">relación al la justificación de la subvención concedida en la </text:span><text:soft-page-break/><text:span text:style-name="T303">convocatoria de subvenciones en concurrencia competitiva</text:span><text:span text:style-name="T186"> </text:span><text:span text:style-name="T193">destinada a los estudiantes del municipio de Mogán, curso 2023/2024</text:span><text:span text:style-name="T303">, para financiar </text:span><text:span text:style-name="T193">gastos para transporte y material académico en la modalidad presencial y con una distancia superior a 40kms., por un importe de 600,00 EUROS.</text:span></text:p>
      <text:p text:style-name="P215"><text:span text:style-name="T303">- </text:span><text:span text:style-name="T311">Vista la documentación presentada por </text:span><text:span text:style-name="T313">Dª </text:span><text:span text:style-name="T182">*****************</text:span><text:span text:style-name="T313">, </text:span><text:span text:style-name="T311">con NIE número:</text:span><text:span text:style-name="T306"> </text:span><text:span text:style-name="T182">*****************</text:span><text:span text:style-name="T313">, </text:span><text:span text:style-name="T193">con destino a la devolución voluntaria de la parte no justificada de la subvención concedida en la convocatoria de subvenciones en concurrencia competitiva destinada a los estudiantes del municipio de Mogán, curso 2023/2024 con destino a financiar la ejecución de </text:span><text:span text:style-name="T70">gastos para transporte y material académico en la modalidad semipresencial y con una distancia superior a 40kms.,</text:span><text:span text:style-name="T186"> </text:span><text:span text:style-name="T193">por un importe de 450,00 EUROS.</text:span></text:p>
      <text:p text:style-name="P215"><text:span text:style-name="T313">- </text:span><text:span text:style-name="T311">Vista la documentación presentada por </text:span><text:span text:style-name="T313">Dª </text:span><text:span text:style-name="T182">*****************</text:span><text:span text:style-name="T313">, </text:span><text:span text:style-name="T311">con número de DNI: </text:span><text:span text:style-name="T182">*****************</text:span><text:span text:style-name="T313">, </text:span><text:span text:style-name="T193">con destino a la devolución voluntaria de la parte no justificada de la subvención concedida en la convocatoria de subvenciones en concurrencia competitiva destinada a los estudiantes del municipio de Mogán, curso 2023/2024 con destino a financiar la ejecución de </text:span><text:span text:style-name="T70">gastos para transporte y material académico en la modalidad semipresencial y con una distancia superior a 40kms.,</text:span><text:span text:style-name="T186"> </text:span><text:span text:style-name="T193">por un importe de 450,00 EUROS.</text:span></text:p>
      <text:p text:style-name="P215"><text:span text:style-name="T194">- </text:span><text:span text:style-name="T303">Vista la documentación presentada</text:span><text:span text:style-name="T298"> </text:span><text:span text:style-name="T193">por </text:span><text:span text:style-name="T194">Dª. *****************</text:span><text:span text:style-name="T186"> </text:span><text:span text:style-name="T193">con DNI</text:span><text:span text:style-name="T283"> </text:span><text:span text:style-name="T193">número:</text:span><text:span text:style-name="T186"> </text:span><text:span text:style-name="T194">*****************,</text:span><text:span text:style-name="T193"> en relación al abono/reintegro voluntario de la subvención concedida para financiar la ejecución de gastos para transporte y material académico en la modalidad presencial y con una distancia superior a 40kms., por un importe de 600,00 EUROS.</text:span></text:p>
      <text:p text:style-name="P215"><text:span text:style-name="T194">-</text:span><text:span text:style-name="T298"> </text:span><text:span text:style-name="T303">Vista la documentación presentada por </text:span><text:span text:style-name="T194">D. ***************** con NIF</text:span><text:span text:style-name="T283"> </text:span><text:span text:style-name="T194">número: *****************, </text:span><text:span text:style-name="T303">en relación al la justificación de la subvención concedida en la convocatoria de subvenciones en concurrencia competitiva</text:span><text:span text:style-name="T186"> </text:span><text:span text:style-name="T193">destinada a los estudiantes del municipio de Mogán, curso 2023/2024</text:span><text:span text:style-name="T425">, para financiar </text:span><text:span text:style-name="T70">gastos para transporte y material académico en la modalidad presencial y con una distancia superior a 40kms.,</text:span><text:span text:style-name="T186"> </text:span><text:span text:style-name="T193">por un importe de 600,00 EUROS.</text:span></text:p>
      <text:p text:style-name="P215"><text:span text:style-name="T305">- </text:span><text:span text:style-name="T303">Vista la documentación presentada por </text:span><text:span text:style-name="T305">Dª </text:span><text:span text:style-name="T194">*****************</text:span><text:span text:style-name="T305">, con número de NIE: </text:span><text:span text:style-name="T194">*****************</text:span><text:span text:style-name="T305">, </text:span><text:span text:style-name="T193">con destino a la devolución voluntaria de la parte no justificada de la subvención concedida en la convocatoria de subvenciones en concurrencia competitiva destinada a los estudiantes del municipio de Mogán, curso 2023/2024 con destino a financiar la ejecución de </text:span><text:span text:style-name="T70">gastos para transporte y material académico en la modalidad presencial y con una distancia entre 20 y 40kms.,</text:span><text:span text:style-name="T186"> </text:span><text:span text:style-name="T193">por un importe de 450,00 EUROS.</text:span></text:p>
      <text:p text:style-name="P215"><text:span text:style-name="T194">- </text:span><text:span text:style-name="T303">Vista la documentación presentada por </text:span><text:span text:style-name="T194">D. *****************</text:span><text:span text:style-name="T186"> </text:span><text:span text:style-name="T194">con NIF</text:span><text:span text:style-name="T283"> </text:span><text:span text:style-name="T194">número: *****************, </text:span><text:span text:style-name="T303">en relación al la justificación de la subvención concedida en la convocatoria de subvenciones en concurrencia competitiva</text:span><text:span text:style-name="T186"> </text:span><text:span text:style-name="T193">destinada a los estudiantes del municipio de Mogán, curso 2023/2024</text:span><text:span text:style-name="T425">, para financiar </text:span><text:span text:style-name="T70">gastos de residencia o alquiler entre 150 y 300 y material académico en la modalidad presencial</text:span><text:span text:style-name="T186"> </text:span><text:span text:style-name="T193">por un importe de 1.000,00 EUROS.</text:span></text:p>
      <text:p text:style-name="P215"><text:span text:style-name="T305">-</text:span><text:span text:style-name="T298"> </text:span><text:span text:style-name="T303">Vista la documentación presentada por </text:span><text:span text:style-name="T194">Dª ***************** </text:span><text:span text:style-name="T193">con DNI número</text:span><text:span text:style-name="T194">: *****************</text:span><text:span text:style-name="T193">, en representación de </text:span><text:span text:style-name="T194">D. *****************</text:span><text:span text:style-name="T186"> </text:span><text:span text:style-name="T193">con NIF</text:span><text:span text:style-name="T283"> </text:span><text:span text:style-name="T193">número:</text:span><text:span text:style-name="T186"> </text:span><text:span text:style-name="T194">*****************,</text:span><text:span text:style-name="T285"> </text:span><text:span text:style-name="T303">en relación al la justificación de la subvención concedida en la convocatoria de subvenciones en concurrencia competitiva</text:span><text:span text:style-name="T186"> </text:span><text:span text:style-name="T193">destinada a los estudiantes del municipio de Mogán, curso 2023/2024</text:span><text:span text:style-name="T303">, para financiar </text:span><text:span text:style-name="T193">gastos para transporte y material académico en la modalidad presencial y con una distancia menor de 20kms., por un importe de 350,00 EUROS.</text:span></text:p>
      <text:p text:style-name="P215"><text:span text:style-name="T194">- </text:span><text:span text:style-name="T303">Vista la documentación presentada por </text:span><text:span text:style-name="T194">Dª ***************** </text:span><text:span text:style-name="T193">con DNI número</text:span><text:span text:style-name="T194">: *****************</text:span><text:span text:style-name="T193">, en representación de </text:span><text:span text:style-name="T194">D. *****************</text:span><text:span text:style-name="T186"> </text:span><text:span text:style-name="T193">con NIF</text:span><text:span text:style-name="T283"> </text:span><text:span text:style-name="T193">número:</text:span><text:span text:style-name="T186"> </text:span><text:span text:style-name="T194">*****************</text:span><text:span text:style-name="T305">, </text:span><text:span text:style-name="T193">con destino a la devolución voluntaria de la parte no justificada de la subvención concedida en la convocatoria de subvenciones en concurrencia competitiva destinada a los estudiantes del municipio de Mogán, curso 2023/2024 con destino a financiar la ejecución de </text:span><text:span text:style-name="T70">gastos </text:span><text:span text:style-name="T193">para transporte y material académico en la modalidad presencial y con una distancia menor de 20kms., por un importe de 350,00 EUROS.</text:span></text:p>
      <text:p text:style-name="P215"><text:span text:style-name="T194">- </text:span><text:span text:style-name="T303">Vista la documentación presentada por </text:span><text:span text:style-name="T194">D.*****************</text:span><text:span text:style-name="T186"> </text:span><text:span text:style-name="T194">con NIF</text:span><text:span text:style-name="T283"> </text:span><text:span text:style-name="T194">número: *****************, </text:span><text:span text:style-name="T303">en relación al la justificación de la subvención concedida en la convocatoria de subvenciones en concurrencia competitiva</text:span><text:span text:style-name="T186"> </text:span><text:span text:style-name="T193">destinada a los estudiantes del municipio de Mogán, curso 2023/2024</text:span><text:span text:style-name="T425">, para financiar </text:span><text:span text:style-name="T70">gastos de residencia o alquiler superior a 300 y material académico en la modalidad presencial</text:span><text:span text:style-name="T186"> </text:span><text:span text:style-name="T193">por un importe de 1.200,00 EUROS.</text:span></text:p>
      <text:p text:style-name="P215"><text:span text:style-name="T193">- Vista la documentación presentada por </text:span><text:span text:style-name="T194">D. *****************</text:span><text:span text:style-name="T186"> </text:span><text:span text:style-name="T193">con NIF</text:span><text:span text:style-name="T283"> </text:span><text:span text:style-name="T193">número</text:span><text:span text:style-name="T194">: *****************,</text:span><text:span text:style-name="T285"> </text:span><text:span text:style-name="T303">en relación al la justificación de la subvención concedida en la convocatoria de subvenciones en concurrencia competitiva</text:span><text:span text:style-name="T186"> </text:span><text:span text:style-name="T193">destinada a los estudiantes del municipio de Mogán, curso 2023/2024</text:span><text:span text:style-name="T303">, para financiar </text:span><text:span text:style-name="T193">gastos para transporte y material académico en la modalidad presencial y con una distancia superior a 40kms., por un importe de 600,00 EUROS.</text:span></text:p>
      <text:p text:style-name="P215"><text:span text:style-name="T193">- </text:span><text:span text:style-name="T303">Vista la documentación presentada por </text:span><text:span text:style-name="T194">Dª. *****************</text:span><text:span text:style-name="T186"> </text:span><text:span text:style-name="T193">con NIE número:</text:span><text:span text:style-name="T186"> </text:span><text:span text:style-name="T194">*****************, </text:span><text:span text:style-name="T193">en representación de </text:span><text:span text:style-name="T194">Dª ***************** con NIF número: *****************</text:span><text:span text:style-name="T305">, </text:span><text:span text:style-name="T193">con destino a la devolución voluntaria de la parte no justificada de la subvención concedida en la convocatoria de subvenciones en concurrencia competitiva destinada a los estudiantes del municipio de Mogán, curso 2023/2024 con destino a financiar</text:span><text:span text:style-name="T298"> </text:span><text:span text:style-name="T193">gastos para transporte y material académico en la modalidad presencial y con una distancia superior a 40kms., por un importe de 600,00 EUROS.</text:span></text:p>
      <text:p text:style-name="P215"><text:span text:style-name="T194">- </text:span><text:span text:style-name="T193">Vista la documentación presentada por </text:span><text:span text:style-name="T194">D. *****************</text:span><text:span text:style-name="T186"> </text:span><text:span text:style-name="T193">con NIF</text:span><text:span text:style-name="T283"> </text:span><text:span text:style-name="T193">número</text:span><text:span text:style-name="T194">: *****************,</text:span><text:span text:style-name="T285"> </text:span><text:span text:style-name="T303">en relación al la justificación de la subvención concedida en la convocatoria de subvenciones en concurrencia competitiva</text:span><text:span text:style-name="T186"> </text:span><text:span text:style-name="T193">destinada a los estudiantes del municipio de Mogán, curso 2023/2024</text:span><text:span text:style-name="T303">, para financiar </text:span><text:span text:style-name="T193">gastos para transporte y material académico en la modalidad presencial y con una distancia superior a 40kms., por un importe de 600,00 EUROS.</text:span></text:p>
      <text:p text:style-name="P215"><text:span text:style-name="T194">- </text:span><text:span text:style-name="T303">Vista la documentación presentada por </text:span><text:span text:style-name="T305">Dª </text:span><text:span text:style-name="T194">*****************</text:span><text:span text:style-name="T305">, con número de NIE: </text:span><text:span text:style-name="T194">*****************</text:span><text:span text:style-name="T305">, </text:span><text:span text:style-name="T193">con destino a la devolución voluntaria de la parte no justificada de la subvención concedida en la convocatoria de subvenciones en concurrencia competitiva destinada a los estudiantes del municipio de Mogán, curso 2023/2024 con destino a financiar</text:span><text:span text:style-name="T298"> </text:span><text:span text:style-name="T193">gastos para transporte y material académico en la modalidad presencial y con una distancia superior a 40kms., por un importe de 600,00 EUROS.</text:span></text:p>
      <text:p text:style-name="P215"><text:span text:style-name="T193">- Vista la documentación presentada por </text:span><text:span text:style-name="T194">Dª. *****************</text:span><text:span text:style-name="T186"> </text:span><text:span text:style-name="T193">con NIF</text:span><text:span text:style-name="T283"> </text:span><text:span text:style-name="T193">número</text:span><text:span text:style-name="T194">: *****************,</text:span><text:span text:style-name="T285"> </text:span><text:span text:style-name="T303">en relación al la justificación de la subvención concedida en la convocatoria de subvenciones en concurrencia competitiva</text:span><text:span text:style-name="T186"> </text:span><text:span text:style-name="T193">destinada a los estudiantes del municipio de Mogán, curso 2023/2024</text:span><text:span text:style-name="T303">, para financiar </text:span><text:span text:style-name="T193">gastos para transporte y material académico en la modalidad presencial y con una distancia superior a 40kms., por un importe de 600,00 EUROS.</text:span></text:p>
      <text:p text:style-name="P215"><text:soft-page-break/><text:span text:style-name="T194">-</text:span><text:span text:style-name="T186"> </text:span><text:span text:style-name="T303">Vista la documentación presentada por </text:span><text:span text:style-name="T305">Dª </text:span><text:span text:style-name="T194">*****************</text:span><text:span text:style-name="T298"> </text:span><text:span text:style-name="T305">, </text:span><text:span text:style-name="T303">con NIE número:</text:span><text:span text:style-name="T298"> </text:span><text:span text:style-name="T194">*****************</text:span><text:span text:style-name="T305">, </text:span><text:span text:style-name="T303">en representación de</text:span><text:span text:style-name="T298"> </text:span><text:span text:style-name="T305">D. </text:span><text:span text:style-name="T194">*****************</text:span><text:span text:style-name="T305"> con NIF nº: </text:span><text:span text:style-name="T194">*****************,</text:span><text:span text:style-name="T298"> </text:span><text:span text:style-name="T193">con destino a la devolución voluntaria de la parte no justificada de la subvención concedida en la convocatoria de subvenciones en concurrencia competitiva destinada a los estudiantes del municipio de Mogán, curso 2023/2024 con destino a financiar</text:span><text:span text:style-name="T298"> </text:span><text:span text:style-name="T193">gastos para transporte y material académico en la modalidad presencial y con una distancia superior a 40kms., por un importe de 600,00 EUROS.</text:span></text:p>
      <text:p text:style-name="P215"><text:span text:style-name="T194">-</text:span><text:span text:style-name="T186"> </text:span><text:span text:style-name="T303">Vista la documentación presentada por </text:span><text:span text:style-name="T305">D. , con número de NIE: </text:span><text:span text:style-name="T194">*****************</text:span><text:span text:style-name="T305">, </text:span><text:span text:style-name="T193">con destino a la devolución voluntaria de la parte no justificada de la subvención concedida en la convocatoria de subvenciones en concurrencia competitiva destinada a los estudiantes del municipio de Mogán, curso 2023/2024 con destino a financiar</text:span><text:span text:style-name="T298"> </text:span><text:span text:style-name="T193">gastos para transporte y material académico en la modalidad presencial y con una distancia superior a 40kms., por un importe de 600,00 EUROS.</text:span></text:p>
      <text:p text:style-name="P215"><text:span text:style-name="T193">- </text:span><text:span text:style-name="T303">Vista la documentación presentada por </text:span><text:span text:style-name="T305">Dª. </text:span><text:span text:style-name="T194">*****************</text:span><text:span text:style-name="T305">, con número de NIE: </text:span><text:span text:style-name="T194">*****************</text:span><text:span text:style-name="T305">, </text:span><text:span text:style-name="T193">con destino a la devolución voluntaria de la parte no justificada de la subvención concedida en la convocatoria de subvenciones en concurrencia competitiva destinada a los estudiantes del municipio de Mogán, curso 2023/2024 con destino a financiar</text:span><text:span text:style-name="T298"> </text:span><text:span text:style-name="T193">gastos para transporte y material académico en la modalidad presencial y con una distancia superior a 40kms., por un importe de 600,00 EUROS.</text:span></text:p>
      <text:p text:style-name="P215"><text:span text:style-name="T194">- </text:span><text:span text:style-name="T193">Vista la documentación presentada por </text:span><text:span text:style-name="T194">D. *****************</text:span><text:span text:style-name="T186"> </text:span><text:span text:style-name="T193">con NIF</text:span><text:span text:style-name="T283"> </text:span><text:span text:style-name="T193">número</text:span><text:span text:style-name="T194">: *****************,</text:span><text:span text:style-name="T285"> </text:span><text:span text:style-name="T303">en relación al la justificación de la subvención concedida en la convocatoria de subvenciones en concurrencia competitiva</text:span><text:span text:style-name="T186"> </text:span><text:span text:style-name="T193">destinada a los estudiantes del municipio de Mogán, curso 2023/2024</text:span><text:span text:style-name="T303">, para financiar </text:span><text:span text:style-name="T193">gastos para transporte y material académico en la modalidad presencial y con una distancia superior a 40kms., por un importe de 600,00 EUROS.</text:span></text:p>
      <text:p text:style-name="P215"><text:span text:style-name="T194">- </text:span><text:span text:style-name="T193">Vista la documentación presentada por </text:span><text:span text:style-name="T194">Dª. *****************,</text:span><text:span text:style-name="T186"> </text:span><text:span text:style-name="T194">con NIF número: *****************,</text:span><text:span text:style-name="T285"> </text:span><text:span text:style-name="T193">en representación de </text:span><text:span text:style-name="T194">D. ***************** con NIF número: ***************** </text:span><text:span text:style-name="T303">en relación al la justificación de la subvención concedida en la convocatoria de subvenciones en concurrencia competitiva</text:span><text:span text:style-name="T186"> </text:span><text:span text:style-name="T193">destinada a los estudiantes del municipio de Mogán, curso 2023/2024</text:span><text:span text:style-name="T303">, para financiar </text:span><text:span text:style-name="T193">gastos para transporte y material académico en la modalidad presencial y con una distancia superior a 40kms., por un importe de 600,00 EUROS.</text:span></text:p>
      <text:p text:style-name="P215"><text:span text:style-name="T194">-</text:span><text:span text:style-name="T186"> </text:span><text:span text:style-name="T193">Vista la documentación presentada por</text:span><text:span text:style-name="T186"> </text:span><text:span text:style-name="T194">Dª. ***************** ,</text:span><text:span text:style-name="T186"> </text:span><text:span text:style-name="T194">con NIF número: *****************</text:span><text:span text:style-name="T186"> </text:span><text:span text:style-name="T303">en relación al la justificación de la subvención concedida en la convocatoria de subvenciones en concurrencia competitiva</text:span><text:span text:style-name="T186"> </text:span><text:span text:style-name="T193">destinada a los estudiantes del municipio de Mogán, curso 2023/2024</text:span><text:span text:style-name="T303">, para financiar </text:span><text:span text:style-name="T193">gastos para transporte y material académico en la modalidad no presencial u online , por un importe de 400,00 EUROS.</text:span></text:p>
      <text:p text:style-name="P215"><text:span text:style-name="T194">- </text:span><text:span text:style-name="T193">Vista la documentación presentada por</text:span><text:span text:style-name="T186"> </text:span><text:span text:style-name="T194">D. *****************,</text:span><text:span text:style-name="T186"> </text:span><text:span text:style-name="T194">con NIF número: *****************</text:span><text:span text:style-name="T186"> </text:span><text:span text:style-name="T303">en relación al la justificación de la subvención concedida en la convocatoria de subvenciones en concurrencia competitiva</text:span><text:span text:style-name="T186"> </text:span><text:span text:style-name="T193">destinada a los estudiantes del municipio de Mogán, curso 2023/2024</text:span><text:span text:style-name="T303">, para financiar </text:span><text:span text:style-name="T193">gastos para transporte y material académico en la modalidad semipresencial entre 20 y 40km, por un importe de 300,00 EUROS.</text:span></text:p>
      <text:p text:style-name="P215"><text:span text:style-name="T194">- </text:span><text:span text:style-name="T193">Vista la documentación presentada por</text:span><text:span text:style-name="T186"> </text:span><text:span text:style-name="T194">D. *****************,</text:span><text:span text:style-name="T186"> </text:span><text:span text:style-name="T194">con NIF número: *****************, </text:span><text:span text:style-name="T303">en relación al la justificación de la subvención concedida en la convocatoria de subvenciones en concurrencia competitiva</text:span><text:span text:style-name="T186"> </text:span><text:span text:style-name="T193">destinada a los estudiantes del municipio de Mogán, curso 2023/2024</text:span><text:span text:style-name="T303">, para financiar </text:span><text:span text:style-name="T193">gastos para transporte y material académico en la modalidad presencial entre 20 y 40km, por un importe de 450,00 EUROS.</text:span></text:p>
      <text:p text:style-name="P214"><text:span text:style-name="T194">- </text:span><text:span text:style-name="T193">Vista la documentación presentada por</text:span><text:span text:style-name="T298"> </text:span><text:span text:style-name="T305">D. </text:span><text:span text:style-name="T194">*****************</text:span><text:span text:style-name="T298"> </text:span><text:span text:style-name="T305">, </text:span><text:span text:style-name="T303">con NIF número: </text:span><text:span text:style-name="T194">*****************</text:span><text:span text:style-name="T305">, en representación de D. </text:span><text:span text:style-name="T194">*****************</text:span><text:span text:style-name="T298"> </text:span><text:span text:style-name="T303">con NIF número: </text:span><text:span text:style-name="T194">*****************</text:span><text:span text:style-name="T305">,</text:span><text:span text:style-name="T186"> </text:span><text:span text:style-name="T303">en relación al la justificación de la subvención concedida en la convocatoria de subvenciones en concurrencia competitiva</text:span><text:span text:style-name="T186"> </text:span><text:span text:style-name="T193">destinada a los estudiantes del municipio de Mogán, curso 2023/2024</text:span><text:span text:style-name="T303">, para financiar </text:span><text:span text:style-name="T193">gastos para transporte y material académico en la modalidad presencial y con una distancia superior a 40kms., por un importe de 600,00 EUROS.</text:span></text:p>
      <text:p text:style-name="P214"><text:span text:style-name="T194">-</text:span><text:span text:style-name="T186"> </text:span><text:span text:style-name="T193">Vista la documentación presentada por</text:span><text:span text:style-name="T298"> </text:span><text:span text:style-name="T305">D. </text:span><text:span text:style-name="T194">*****************</text:span><text:span text:style-name="T298"> </text:span><text:span text:style-name="T305">, </text:span><text:span text:style-name="T303">con NIF número: </text:span><text:span text:style-name="T194">*****************</text:span><text:span text:style-name="T305">, </text:span><text:span text:style-name="T193">en representación de Dª. </text:span><text:span text:style-name="T194">***************** con NIF número: *****************</text:span><text:span text:style-name="T186"> </text:span><text:span text:style-name="T193">en la que presenta:</text:span><text:span text:style-name="T305">,</text:span><text:span text:style-name="T186"> </text:span><text:span text:style-name="T303">en relación al la justificación de la subvención concedida en la convocatoria de subvenciones en concurrencia competitiva</text:span><text:span text:style-name="T186"> </text:span><text:span text:style-name="T193">destinada a los estudiantes del municipio de Mogán, curso 2023/2024</text:span><text:span text:style-name="T303">, para financiar </text:span><text:span text:style-name="T193">gastos para transporte y material académico en la modalidad presencial y con una distancia superior a 40kms., por un importe de 600,00 EUROS.</text:span></text:p>
      <text:p text:style-name="P214"><text:span text:style-name="T194">-</text:span><text:span text:style-name="T186"> </text:span><text:span text:style-name="T193">Vista la documentación presentada por </text:span><text:span text:style-name="T305">Dª. </text:span><text:span text:style-name="T194">*****************</text:span><text:span text:style-name="T298"> </text:span><text:span text:style-name="T305">, </text:span><text:span text:style-name="T303">con NIF número: </text:span><text:span text:style-name="T194">*****************</text:span><text:span text:style-name="T305">, </text:span><text:span text:style-name="T303">en relación al la justificación de la subvención concedida en la convocatoria de subvenciones en concurrencia competitiva</text:span><text:span text:style-name="T186"> </text:span><text:span text:style-name="T193">destinada a los estudiantes del municipio de Mogán, curso 2023/2024</text:span><text:span text:style-name="T303">, para financiar </text:span><text:span text:style-name="T193">gastos para transporte y material académico en la modalidad presencial y con una distancia superior a 40kms., por un importe de 600,00 EUROS.</text:span></text:p>
      <text:p text:style-name="P215"><text:span text:style-name="T270">E</text:span><text:span text:style-name="T287">n</text:span><text:span text:style-name="T286"> </text:span><text:span text:style-name="T287">base</text:span><text:span text:style-name="T286"> </text:span><text:span text:style-name="T287">a</text:span><text:span text:style-name="T286"> </text:span><text:span text:style-name="T287">la</text:span><text:span text:style-name="T286"> </text:span><text:span text:style-name="T287">documentación</text:span><text:span text:style-name="T286"> </text:span><text:span text:style-name="T287">obrante</text:span><text:span text:style-name="T286"> </text:span><text:span text:style-name="T287">en</text:span><text:span text:style-name="T286"> </text:span><text:span text:style-name="T287">el</text:span><text:span text:style-name="T286"> </text:span><text:span text:style-name="T287">expediente</text:span><text:span text:style-name="T286"> </text:span><text:span text:style-name="T287">y</text:span><text:span text:style-name="T286"> </text:span><text:span text:style-name="T287">las</text:span><text:span text:style-name="T286"> </text:span><text:span text:style-name="T287">comprobaciones</text:span><text:span text:style-name="T286"> </text:span><text:span text:style-name="T287">realizadas,</text:span><text:span text:style-name="T286"> </text:span><text:span text:style-name="T287">se</text:span><text:span text:style-name="T286"> </text:span><text:span text:style-name="T287">concluye que la</text:span><text:span text:style-name="T153"> </text:span><text:span text:style-name="T273">subvención</text:span><text:span text:style-name="T153"> </text:span><text:span text:style-name="T273">concedida</text:span><text:span text:style-name="T153"> </text:span><text:span text:style-name="T273">a</text:span><text:span text:style-name="T153"> </text:span><text:span text:style-name="T273">dichos beneficiarios</text:span><text:span text:style-name="T153"> </text:span><text:span text:style-name="T271">HA QUEDADO TOTALMENTE JUSTIFICADA.</text:span></text:p>
      <text:p text:style-name="P220"/>
      <text:p text:style-name="P219">CONSIDERACIONES JURÍDICAS</text:p>
      <text:p text:style-name="P219"/>
      <text:p text:style-name="P223">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229">El artículo 33 de la OGS de este Ayuntamiento de Mogán publicada en el BOP número 92, lunes 2 de agosto, recoge literalmente en su apartado tercero párrafo tercero lo siguiente: " No se iniciará el procedimiento de reintegro cuando el importe a reintegrar sea inferior a seis euros...."</text:p>
      <text:p text:style-name="P235"><text:soft-page-break/>En base a las consideraciones anteriores y, </text:p>
      <text:p text:style-name="P258"><text:span text:style-name="T181">Visto que </text:span><text:span text:style-name="T182">Dª. ***************** </text:span><text:span text:style-name="T181">con NIF</text:span><text:span text:style-name="T281"> </text:span><text:span text:style-name="T181">número</text:span><text:span text:style-name="T182">: *****************,</text:span><text:span text:style-name="T168"> </text:span><text:span text:style-name="T180">presenta dentro del plazo establecido, la documentación justificativa de forma adecuada y correcta, acreditando que ha dado cumplimiento de la finalidad para la que se concedió esta subvención, así como, considerando, que la cantidad no justificada de la subvención, por importe de CINCO EUROS CON CINCUENTA Y UN CÉNTIMOS (5,51 ) y, tal y como se expone en el artículo 33 de la OGS de este Ayuntamiento de Mogán publicada en el BOP número 92, lunes 2 de agosto, en el que se recoge literalmente en su apartado tercero párrafo tercero lo siguiente: </text:span></text:p>
      <text:p text:style-name="P269"><text:span text:style-name="T180">" </text:span><text:span text:style-name="T31">No se iniciará el procedimiento de reintegro cuando el importe a reintegrar sea inferior a seis euros...."</text:span><text:span text:style-name="T180">,</text:span></text:p>
      <text:p text:style-name="P214"><text:span text:style-name="T310">Visto que </text:span><text:span text:style-name="T312">Dº </text:span><text:span text:style-name="T182">*****************</text:span><text:span text:style-name="T312">,</text:span><text:span text:style-name="T290"> </text:span><text:span text:style-name="T310">con NIF número: </text:span><text:span text:style-name="T182">*****************</text:span><text:span text:style-name="T312">, </text:span><text:span text:style-name="T310">presenta la documentación justificativa de forma adecuada y correcta, acreditando que ha dado cumplimiento a la finalidad para la que se le concedió esta subvención</text:span><text:span text:style-name="T168"> </text:span><text:span text:style-name="T180">para financiar parcialmente</text:span><text:span text:style-name="T184"> </text:span><text:span text:style-name="T181">los gastos relacionados con el transporte y el material de uso académico para la realización de estudios en la modalidad presencial:distancia superior a 40 kms, </text:span><text:span text:style-name="T182">por un importe de 600,00 EUROS</text:span><text:span text:style-name="T290"> </text:span><text:span text:style-name="T312">(SEISCIENTOS EUROS).</text:span></text:p>
      <text:p text:style-name="P214"><text:span text:style-name="T310">Visto que </text:span><text:span text:style-name="T194">Dª ***************** </text:span><text:span text:style-name="T193">con DNI número</text:span><text:span text:style-name="T194">: *****************</text:span><text:span text:style-name="T193">, en representación de </text:span><text:span text:style-name="T194">D. *****************</text:span><text:span text:style-name="T186"> </text:span><text:span text:style-name="T193">con NIF</text:span><text:span text:style-name="T283"> </text:span><text:span text:style-name="T193">número:</text:span><text:span text:style-name="T186"> </text:span><text:span text:style-name="T194">*****************, </text:span><text:span text:style-name="T310">presenta la documentación justificativa de forma adecuada y correcta, acreditando que ha dado cumplimiento a la finalidad para la que se le concedió esta subvención</text:span><text:span text:style-name="T168"> </text:span><text:span text:style-name="T180">para financiar parcialmente</text:span><text:span text:style-name="T184"> </text:span><text:span text:style-name="T181">los gastos relacionados con el transporte y el material de uso académico para la realización de estudios en la modalidad presencial:distancia superior a 40 kms, </text:span><text:span text:style-name="T182">por un importe de 600,00 EUROS</text:span><text:span text:style-name="T290"> </text:span><text:span text:style-name="T312">(SEISCIENTOS EUROS).</text:span></text:p>
      <text:p text:style-name="P214"><text:span text:style-name="T309">Visto que </text:span><text:span text:style-name="T312">Dª </text:span><text:span text:style-name="T182">*****************</text:span><text:span text:style-name="T312">, </text:span><text:span text:style-name="T310">con NIE número:</text:span><text:span text:style-name="T290"> </text:span><text:span text:style-name="T182">*****************</text:span><text:span text:style-name="T312">,</text:span><text:span text:style-name="T290"> </text:span><text:span text:style-name="T310">ha realizado </text:span><text:span text:style-name="T192">la devolución voluntaria de la parte no justificada de la subvención concedida por importe de 49,44 euros, </text:span><text:span text:style-name="T310">así como la liquidación de los intereses de demora (4,0625%), generados desde el día del pago de la subvención 04/03/2024 y hasta la fecha del reintegro 14/11/2024, lo que supone un total de 1,40 Euros, tal y como se desglosa a continuación:</text:span></text:p>
      <table:table table:name="Tabla29" table:style-name="Tabla29">
        <table:table-column table:style-name="Tabla29.A"/>
        <table:table-column table:style-name="Tabla29.B" table:number-columns-repeated="4"/>
        <table:table-column table:style-name="Tabla29.F"/>
        <table:table-row>
          <table:table-cell table:style-name="Tabla29.A1" office:value-type="string">
            <text:p text:style-name="P117">Desde</text:p>
          </table:table-cell>
          <table:table-cell table:style-name="Tabla29.A1" office:value-type="string">
            <text:p text:style-name="P117">Hasta</text:p>
          </table:table-cell>
          <table:table-cell table:style-name="Tabla29.A1" office:value-type="string">
            <text:p text:style-name="P117">Días</text:p>
          </table:table-cell>
          <table:table-cell table:style-name="Tabla29.A1" office:value-type="string">
            <text:p text:style-name="P117">Capital Acumulado</text:p>
          </table:table-cell>
          <table:table-cell table:style-name="Tabla29.A1" office:value-type="string">
            <text:p text:style-name="P117">% interés</text:p>
          </table:table-cell>
          <table:table-cell table:style-name="Tabla29.A1" office:value-type="string">
            <text:p text:style-name="P117">Total Intereses</text:p>
          </table:table-cell>
        </table:table-row>
        <table:table-row>
          <table:table-cell table:style-name="Tabla29.A2" office:value-type="string">
            <text:p text:style-name="P119">04/03/23</text:p>
          </table:table-cell>
          <table:table-cell table:style-name="Tabla29.B2" office:value-type="date" office:date-value="2024-11-14">
            <text:p text:style-name="P119">14/11/24</text:p>
          </table:table-cell>
          <table:table-cell table:style-name="Tabla29.C2" office:value-type="float" office:value="256">
            <text:p text:style-name="P119">256</text:p>
          </table:table-cell>
          <table:table-cell table:style-name="Tabla29.C2" office:value-type="float" office:value="49.44">
            <text:p text:style-name="P119">49,44</text:p>
          </table:table-cell>
          <table:table-cell table:style-name="Tabla29.A2" office:value-type="string">
            <text:p text:style-name="P119">4,0625</text:p>
          </table:table-cell>
          <table:table-cell table:style-name="Tabla29.A2" office:value-type="string">
            <text:p text:style-name="P119">1,40 euros</text:p>
          </table:table-cell>
        </table:table-row>
      </table:table>
      <text:p text:style-name="P238"><text:span text:style-name="T427">Visto que </text:span><text:span text:style-name="T429">Dª </text:span><text:span text:style-name="T33">*****************</text:span><text:span text:style-name="T429">, </text:span><text:span text:style-name="T427">con número de DNI: </text:span><text:span text:style-name="T33">*****************</text:span><text:span text:style-name="T429">, </text:span><text:span text:style-name="T427">ha realizado </text:span><text:span text:style-name="T71">la devolución voluntaria de la parte no justificada de la subvención concedida por importe de 93,92 euros, </text:span><text:span text:style-name="T427">así como la liquidación de los intereses de demora (4,0625%), generados desde el día del pago de la subvención 04/03/2024 y hasta la fecha del reintegro 14/11/2024, lo que supone un total de 2,67 Euros, tal y como se desglosa a continuación:</text:span></text:p>
      <table:table table:name="Tabla30" table:style-name="Tabla30">
        <table:table-column table:style-name="Tabla30.A"/>
        <table:table-column table:style-name="Tabla30.B" table:number-columns-repeated="4"/>
        <table:table-column table:style-name="Tabla30.F"/>
        <table:table-row>
          <table:table-cell table:style-name="Tabla30.A1" office:value-type="string">
            <text:p text:style-name="P117">Desde</text:p>
          </table:table-cell>
          <table:table-cell table:style-name="Tabla30.A1" office:value-type="string">
            <text:p text:style-name="P117">Hasta</text:p>
          </table:table-cell>
          <table:table-cell table:style-name="Tabla30.A1" office:value-type="string">
            <text:p text:style-name="P117">Días</text:p>
          </table:table-cell>
          <table:table-cell table:style-name="Tabla30.A1" office:value-type="string">
            <text:p text:style-name="P117">Capital Acumulado</text:p>
          </table:table-cell>
          <table:table-cell table:style-name="Tabla30.A1" office:value-type="string">
            <text:p text:style-name="P117">% interés</text:p>
          </table:table-cell>
          <table:table-cell table:style-name="Tabla30.A1" office:value-type="string">
            <text:p text:style-name="P117">Total Intereses</text:p>
          </table:table-cell>
        </table:table-row>
        <table:table-row>
          <table:table-cell table:style-name="Tabla30.A2" office:value-type="string">
            <text:p text:style-name="P119">04/03/23</text:p>
          </table:table-cell>
          <table:table-cell table:style-name="Tabla30.B2" office:value-type="date" office:date-value="2024-11-14">
            <text:p text:style-name="P119">14/11/24</text:p>
          </table:table-cell>
          <table:table-cell table:style-name="Tabla30.C2" office:value-type="float" office:value="256">
            <text:p text:style-name="P119">256</text:p>
          </table:table-cell>
          <table:table-cell table:style-name="Tabla30.C2" office:value-type="float" office:value="93.92">
            <text:p text:style-name="P119">93,92</text:p>
          </table:table-cell>
          <table:table-cell table:style-name="Tabla30.A2" office:value-type="string">
            <text:p text:style-name="P119">4,0625</text:p>
          </table:table-cell>
          <table:table-cell table:style-name="Tabla30.A2" office:value-type="string">
            <text:p text:style-name="P119">2,67 euros</text:p>
          </table:table-cell>
        </table:table-row>
      </table:table>
      <text:p text:style-name="P214"><text:span text:style-name="T310">Visto que </text:span><text:span text:style-name="T194">Dª. *****************</text:span><text:span text:style-name="T186"> </text:span><text:span text:style-name="T193">con DNI</text:span><text:span text:style-name="T283"> </text:span><text:span text:style-name="T193">número:</text:span><text:span text:style-name="T186"> </text:span><text:span text:style-name="T194">*****************</text:span><text:span text:style-name="T290"> </text:span><text:span text:style-name="T310">ha realizado la devolución voluntaria por la totalidad de la subvención concedida, por importe de 600,00 Euros; así como la liquidación de los intereses de demora por importe de 17,20 Euros, calculados desde el día del pago de la subvención 04/03/2024 y hasta la fecha del reintegro 15/11/2024, lo que supone un total de 17,12 Euros, tal y como se desglosa a continuación:</text:span></text:p>
      <table:table table:name="Tabla31" table:style-name="Tabla31">
        <table:table-column table:style-name="Tabla31.A"/>
        <table:table-column table:style-name="Tabla31.B" table:number-columns-repeated="5"/>
        <table:table-row>
          <table:table-cell table:style-name="Tabla31.A1" office:value-type="string">
            <text:p text:style-name="P117">Desde</text:p>
          </table:table-cell>
          <table:table-cell table:style-name="Tabla31.A1" office:value-type="string">
            <text:p text:style-name="P117">Hasta</text:p>
          </table:table-cell>
          <table:table-cell table:style-name="Tabla31.A1" office:value-type="string">
            <text:p text:style-name="P117">Días</text:p>
          </table:table-cell>
          <table:table-cell table:style-name="Tabla31.A1" office:value-type="string">
            <text:p text:style-name="P117">Capital Acumulado</text:p>
          </table:table-cell>
          <table:table-cell table:style-name="Tabla31.A1" office:value-type="string">
            <text:p text:style-name="P117">% interés</text:p>
          </table:table-cell>
          <table:table-cell table:style-name="Tabla31.A1" office:value-type="string">
            <text:p text:style-name="P117">Total Intereses</text:p>
          </table:table-cell>
        </table:table-row>
        <table:table-row>
          <table:table-cell table:style-name="Tabla31.A2" office:value-type="string">
            <text:p text:style-name="P119">04/03/23</text:p>
          </table:table-cell>
          <table:table-cell table:style-name="Tabla31.B2" office:value-type="date" office:date-value="2024-11-15">
            <text:p text:style-name="P119">15/11/24</text:p>
          </table:table-cell>
          <table:table-cell table:style-name="Tabla31.C2" office:value-type="float" office:value="257">
            <text:p text:style-name="P119">257</text:p>
          </table:table-cell>
          <table:table-cell table:style-name="Tabla31.A2" office:value-type="string">
            <text:p text:style-name="P119">600,00 euros</text:p>
          </table:table-cell>
          <table:table-cell table:style-name="Tabla31.A2" office:value-type="string">
            <text:p text:style-name="P119">4,0625</text:p>
          </table:table-cell>
          <table:table-cell table:style-name="Tabla31.A2" office:value-type="string">
            <text:p text:style-name="P119">17,12 euros</text:p>
          </table:table-cell>
        </table:table-row>
      </table:table>
      <text:p text:style-name="P223"><text:span text:style-name="T422">Visto que</text:span><text:span text:style-name="T426"> </text:span><text:span text:style-name="T69">D. ***************** con NIF</text:span><text:span text:style-name="T406"> </text:span><text:span text:style-name="T69">número: *****************, </text:span><text:span text:style-name="T420">presenta la documentación justificativa de forma adecuada y correcta, acreditando que ha dado cumplimiento a la finalidad para la que se le concedió esta subvención</text:span><text:span text:style-name="T75"> </text:span><text:span text:style-name="T51">para financiar parcialmente</text:span><text:span text:style-name="T75"> </text:span><text:span text:style-name="T51">los gastos relacionados con el transporte y el material de uso académico para la realización de estudios en la modalidad presencial:distancia superior a 40 kms, </text:span><text:span text:style-name="T45">por un importe de 600,00 EUROS</text:span><text:span text:style-name="T430"> </text:span><text:span text:style-name="T421">(SEISCIENTOS EUROS).</text:span></text:p>
      <text:p text:style-name="P214"><text:span text:style-name="T309">Visto que </text:span><text:span text:style-name="T312">Dª </text:span><text:span text:style-name="T182">*****************</text:span><text:span text:style-name="T312">, </text:span><text:span text:style-name="T310">con NIE número:</text:span><text:span text:style-name="T290"> </text:span><text:span text:style-name="T182">*****************</text:span><text:span text:style-name="T312">,</text:span><text:span text:style-name="T290"> </text:span><text:span text:style-name="T310">ha realizado </text:span><text:span text:style-name="T192">la devolución voluntaria de la parte no justificada de la subvención concedida por importe de 21,00 euros, </text:span><text:span text:style-name="T310">así como la liquidación de los intereses de </text:span><text:span text:style-name="T310">demora (4,0625%), generados desde el día del pago de la subvención 04/03/2024 y hasta la fecha del reintegro 13/11/2024, lo que supone un total de 0,57 Euros, tal y como se desglosa a continuación:</text:span></text:p>
      <table:table table:name="Tabla32" table:style-name="Tabla32">
        <table:table-column table:style-name="Tabla32.A"/>
        <table:table-column table:style-name="Tabla32.B" table:number-columns-repeated="4"/>
        <table:table-column table:style-name="Tabla32.F"/>
        <table:table-row>
          <table:table-cell table:style-name="Tabla32.A1" office:value-type="string">
            <text:p text:style-name="P117">Desde</text:p>
          </table:table-cell>
          <table:table-cell table:style-name="Tabla32.A1" office:value-type="string">
            <text:p text:style-name="P117">Hasta</text:p>
          </table:table-cell>
          <table:table-cell table:style-name="Tabla32.A1" office:value-type="string">
            <text:p text:style-name="P117">Días</text:p>
          </table:table-cell>
          <table:table-cell table:style-name="Tabla32.A1" office:value-type="string">
            <text:p text:style-name="P117">Capital Acumulado</text:p>
          </table:table-cell>
          <table:table-cell table:style-name="Tabla32.A1" office:value-type="string">
            <text:p text:style-name="P117">% interés</text:p>
          </table:table-cell>
          <table:table-cell table:style-name="Tabla32.A1" office:value-type="string">
            <text:p text:style-name="P117">Total Intereses</text:p>
          </table:table-cell>
        </table:table-row>
        <table:table-row>
          <table:table-cell table:style-name="Tabla32.A2" office:value-type="string">
            <text:p text:style-name="P119">04/03/23</text:p>
          </table:table-cell>
          <table:table-cell table:style-name="Tabla32.B2" office:value-type="date" office:date-value="2024-11-13">
            <text:p text:style-name="P119">13/11/24</text:p>
          </table:table-cell>
          <table:table-cell table:style-name="Tabla32.C2" office:value-type="float" office:value="255">
            <text:p text:style-name="P119">255</text:p>
          </table:table-cell>
          <table:table-cell table:style-name="Tabla32.C2" office:value-type="float" office:value="20.15">
            <text:p text:style-name="P119">20,15</text:p>
          </table:table-cell>
          <table:table-cell table:style-name="Tabla32.A2" office:value-type="string">
            <text:p text:style-name="P119">4,0625</text:p>
          </table:table-cell>
          <table:table-cell table:style-name="Tabla32.A2" office:value-type="string">
            <text:p text:style-name="P119">0,57 euros</text:p>
          </table:table-cell>
        </table:table-row>
      </table:table>
      <text:p text:style-name="P223"><text:span text:style-name="T422">Visto que</text:span><text:span text:style-name="T426"> </text:span><text:span text:style-name="T69">D. *****************</text:span><text:span text:style-name="T72"> </text:span><text:span text:style-name="T69">con NIF</text:span><text:span text:style-name="T406"> </text:span><text:span text:style-name="T69">número: *****************, </text:span><text:span text:style-name="T417">presenta la documentación justificativa de forma adecuada y correcta, acreditando que ha dado cumplimiento a la finalidad para la que se le concedió esta subvención</text:span><text:span text:style-name="T18"> </text:span><text:span text:style-name="T68">por un importe de 1.000,00 EUROS (MIL EUROS).</text:span></text:p>
      <text:p text:style-name="P223"><text:soft-page-break/><text:span text:style-name="T422">Visto que </text:span><text:span text:style-name="T69">Dª ***************** </text:span><text:span text:style-name="T68">con DNI número</text:span><text:span text:style-name="T69">: *****************</text:span><text:span text:style-name="T68">, en representación de </text:span><text:span text:style-name="T69">D. *****************</text:span><text:span text:style-name="T72"> </text:span><text:span text:style-name="T68">con NIF</text:span><text:span text:style-name="T406"> </text:span><text:span text:style-name="T68">número:</text:span><text:span text:style-name="T72"> </text:span><text:span text:style-name="T69">*****************, </text:span><text:span text:style-name="T422">presenta la documentación justificativa de forma adecuada y correcta, acreditando que ha dado cumplimiento a la finalidad para la que se le concedió esta subvención</text:span><text:span text:style-name="T72"> </text:span><text:span text:style-name="T68">por un importe de 350,00 EUROS (TRESCIENTOS CINCUENTA EUROS).</text:span></text:p>
      <text:p text:style-name="P214"><text:span text:style-name="T309">Visto que </text:span><text:span text:style-name="T194">Dª ***************** </text:span><text:span text:style-name="T193">con DNI número</text:span><text:span text:style-name="T194">: *****************</text:span><text:span text:style-name="T193">, en representación de </text:span><text:span text:style-name="T194">D. *****************</text:span><text:span text:style-name="T186"> </text:span><text:span text:style-name="T193">con NIF</text:span><text:span text:style-name="T283"> </text:span><text:span text:style-name="T193">número:</text:span><text:span text:style-name="T186"> </text:span><text:span text:style-name="T194">*****************</text:span><text:span text:style-name="T312">,</text:span><text:span text:style-name="T290"> </text:span><text:span text:style-name="T310">ha realizado </text:span><text:span text:style-name="T192">la devolución voluntaria de la parte no justificada de la subvención concedida por importe de 69,97 euros, </text:span><text:span text:style-name="T310">así como la liquidación de los intereses de demora (4,0625%), generados desde el día del pago de la subvención 04/03/2024 y hasta la fecha del reintegro 15/11/2024, lo que supone un total de 1,94 Euros, tal y como se desglosa a continuación:</text:span></text:p>
      <table:table table:name="Tabla33" table:style-name="Tabla33">
        <table:table-column table:style-name="Tabla33.A"/>
        <table:table-column table:style-name="Tabla33.B" table:number-columns-repeated="4"/>
        <table:table-column table:style-name="Tabla33.F"/>
        <table:table-row>
          <table:table-cell table:style-name="Tabla33.A1" office:value-type="string">
            <text:p text:style-name="P117">Desde</text:p>
          </table:table-cell>
          <table:table-cell table:style-name="Tabla33.A1" office:value-type="string">
            <text:p text:style-name="P117">Hasta</text:p>
          </table:table-cell>
          <table:table-cell table:style-name="Tabla33.A1" office:value-type="string">
            <text:p text:style-name="P117">Días</text:p>
          </table:table-cell>
          <table:table-cell table:style-name="Tabla33.A1" office:value-type="string">
            <text:p text:style-name="P117">Capital Acumulado</text:p>
          </table:table-cell>
          <table:table-cell table:style-name="Tabla33.A1" office:value-type="string">
            <text:p text:style-name="P117">% interés</text:p>
          </table:table-cell>
          <table:table-cell table:style-name="Tabla33.A1" office:value-type="string">
            <text:p text:style-name="P117">Total Intereses</text:p>
          </table:table-cell>
        </table:table-row>
        <table:table-row>
          <table:table-cell table:style-name="Tabla33.A2" office:value-type="string">
            <text:p text:style-name="P119">04/03/23</text:p>
          </table:table-cell>
          <table:table-cell table:style-name="Tabla33.B2" office:value-type="date" office:date-value="2024-11-15">
            <text:p text:style-name="P119">15/11/24</text:p>
          </table:table-cell>
          <table:table-cell table:style-name="Tabla33.C2" office:value-type="float" office:value="257">
            <text:p text:style-name="P119">257</text:p>
          </table:table-cell>
          <table:table-cell table:style-name="Tabla33.C2" office:value-type="float" office:value="67.97">
            <text:p text:style-name="P119">67,97</text:p>
          </table:table-cell>
          <table:table-cell table:style-name="Tabla33.A2" office:value-type="string">
            <text:p text:style-name="P119">4,0625</text:p>
          </table:table-cell>
          <table:table-cell table:style-name="Tabla33.A2" office:value-type="string">
            <text:p text:style-name="P119">1,94 euros</text:p>
          </table:table-cell>
        </table:table-row>
      </table:table>
      <text:p text:style-name="P225"><text:span text:style-name="T426">Visto que </text:span><text:span text:style-name="T73">Dª *****************</text:span><text:span text:style-name="T72"> </text:span><text:span text:style-name="T73">con NIF</text:span><text:span text:style-name="T406"> </text:span><text:span text:style-name="T73">número: *****************, </text:span><text:span text:style-name="T416">presenta la documentación justificativa de forma adecuada y correcta, acreditando que ha dado cumplimiento a la finalidad para la que se le concedió esta subvención</text:span><text:span text:style-name="T18"> </text:span><text:span text:style-name="T72">por un importe de 1.200,00 EUROS (MIL DOSCIENTOS EUROS).</text:span></text:p>
      <text:p text:style-name="P258"><text:span text:style-name="T181">Visto que </text:span><text:span text:style-name="T182">D. *****************</text:span><text:span text:style-name="T184"> </text:span><text:span text:style-name="T181">con NIF</text:span><text:span text:style-name="T281"> </text:span><text:span text:style-name="T181">número</text:span><text:span text:style-name="T182">: *****************, </text:span><text:span text:style-name="T311">presenta la documentación justificativa de forma adecuada y correcta, acreditando que ha dado cumplimiento a la finalidad para la que se le concedió esta subvención</text:span><text:span text:style-name="T184"> </text:span><text:span text:style-name="T193">por un importe de 600,00 EUROS (SEISCIENTOS EUROS).</text:span></text:p>
      <text:p text:style-name="P214"><text:span text:style-name="T309">Visto que </text:span><text:span text:style-name="T194">Dª. *****************</text:span><text:span text:style-name="T186"> </text:span><text:span text:style-name="T193">con NIE número:</text:span><text:span text:style-name="T186"> </text:span><text:span text:style-name="T194">*****************, </text:span><text:span text:style-name="T193">en representación de </text:span><text:span text:style-name="T194">Dª ***************** con NIF número:*****************</text:span><text:span text:style-name="T312">,</text:span><text:span text:style-name="T290"> </text:span><text:span text:style-name="T310">ha realizado </text:span><text:span text:style-name="T192">la devolución voluntaria de la parte no justificada de la subvención concedida por importe de 600,00 euros, </text:span><text:span text:style-name="T310">así como la liquidación de los intereses de demora (4,0625%), generados desde el día del pago de la subvención 04/03/2024 y hasta la fecha del reintegro 12/11/2024, lo que supone un total de 16,92 Euros, tal y como se desglosa a continuación:</text:span></text:p>
      <table:table table:name="Tabla34" table:style-name="Tabla34">
        <table:table-column table:style-name="Tabla34.A"/>
        <table:table-column table:style-name="Tabla34.B" table:number-columns-repeated="4"/>
        <table:table-column table:style-name="Tabla34.F"/>
        <table:table-row>
          <table:table-cell table:style-name="Tabla34.A1" office:value-type="string">
            <text:p text:style-name="P117">Desde</text:p>
          </table:table-cell>
          <table:table-cell table:style-name="Tabla34.A1" office:value-type="string">
            <text:p text:style-name="P117">Hasta</text:p>
          </table:table-cell>
          <table:table-cell table:style-name="Tabla34.A1" office:value-type="string">
            <text:p text:style-name="P117">Días</text:p>
          </table:table-cell>
          <table:table-cell table:style-name="Tabla34.A1" office:value-type="string">
            <text:p text:style-name="P117">Capital Acumulado</text:p>
          </table:table-cell>
          <table:table-cell table:style-name="Tabla34.A1" office:value-type="string">
            <text:p text:style-name="P117">% interés</text:p>
          </table:table-cell>
          <table:table-cell table:style-name="Tabla34.A1" office:value-type="string">
            <text:p text:style-name="P117">Total Intereses</text:p>
          </table:table-cell>
        </table:table-row>
        <table:table-row>
          <table:table-cell table:style-name="Tabla34.A2" office:value-type="string">
            <text:p text:style-name="P119">04/03/23</text:p>
          </table:table-cell>
          <table:table-cell table:style-name="Tabla34.B2" office:value-type="date" office:date-value="2024-11-12">
            <text:p text:style-name="P119">12/11/24</text:p>
          </table:table-cell>
          <table:table-cell table:style-name="Tabla34.C2" office:value-type="float" office:value="254">
            <text:p text:style-name="P119">254</text:p>
          </table:table-cell>
          <table:table-cell table:style-name="Tabla34.C2" office:value-type="float" office:value="600">
            <text:p text:style-name="P119">600</text:p>
          </table:table-cell>
          <table:table-cell table:style-name="Tabla34.A2" office:value-type="string">
            <text:p text:style-name="P119">4,0625</text:p>
          </table:table-cell>
          <table:table-cell table:style-name="Tabla34.A2" office:value-type="string">
            <text:p text:style-name="P119">16,92 euros</text:p>
          </table:table-cell>
        </table:table-row>
      </table:table>
      <text:p text:style-name="P258"><text:span text:style-name="T181">Visto que </text:span><text:span text:style-name="T194">D. *****************</text:span><text:span text:style-name="T186"> </text:span><text:span text:style-name="T193">con NIF</text:span><text:span text:style-name="T283"> </text:span><text:span text:style-name="T193">número</text:span><text:span text:style-name="T194">: *****************</text:span><text:span text:style-name="T182">, </text:span><text:span text:style-name="T311">presenta la documentación justificativa de forma adecuada y correcta, acreditando que ha dado cumplimiento a la finalidad para la que se le concedió esta subvención</text:span><text:span text:style-name="T184"> </text:span><text:span text:style-name="T193">por un importe de 600,00 EUROS (SEISCIENTOS EUROS).</text:span></text:p>
      <text:p text:style-name="P214"><text:span text:style-name="T309">Visto que </text:span><text:span text:style-name="T305">Dª </text:span><text:span text:style-name="T194">*****************</text:span><text:span text:style-name="T305">, con número de NIE: </text:span><text:span text:style-name="T194">*****************</text:span><text:span text:style-name="T312">,</text:span><text:span text:style-name="T290"> </text:span><text:span text:style-name="T310">ha realizado </text:span><text:span text:style-name="T192">la devolución voluntaria de la parte no justificada de la subvención concedida por importe de 20,97 euros, </text:span><text:span text:style-name="T310">así como la liquidación de los intereses de demora (4,0625%), generados desde el día del pago de la subvención 04/03/2024 y hasta la fecha del reintegro 13/11/2024, lo que supone un total de 0,58 Euros, tal y como se desglosa a continuación:</text:span></text:p>
      <table:table table:name="Tabla35" table:style-name="Tabla35">
        <table:table-column table:style-name="Tabla35.A"/>
        <table:table-column table:style-name="Tabla35.B" table:number-columns-repeated="4"/>
        <table:table-column table:style-name="Tabla35.F"/>
        <table:table-row>
          <table:table-cell table:style-name="Tabla35.A1" office:value-type="string">
            <text:p text:style-name="P117">Desde</text:p>
          </table:table-cell>
          <table:table-cell table:style-name="Tabla35.A1" office:value-type="string">
            <text:p text:style-name="P117">Hasta</text:p>
          </table:table-cell>
          <table:table-cell table:style-name="Tabla35.A1" office:value-type="string">
            <text:p text:style-name="P117">Días</text:p>
          </table:table-cell>
          <table:table-cell table:style-name="Tabla35.A1" office:value-type="string">
            <text:p text:style-name="P117">Capital Acumulado</text:p>
          </table:table-cell>
          <table:table-cell table:style-name="Tabla35.A1" office:value-type="string">
            <text:p text:style-name="P117">% interés</text:p>
          </table:table-cell>
          <table:table-cell table:style-name="Tabla35.A1" office:value-type="string">
            <text:p text:style-name="P117">Total Intereses</text:p>
          </table:table-cell>
        </table:table-row>
        <table:table-row>
          <table:table-cell table:style-name="Tabla35.A2" office:value-type="string">
            <text:p text:style-name="P119">04/03/23</text:p>
          </table:table-cell>
          <table:table-cell table:style-name="Tabla35.B2" office:value-type="date" office:date-value="2024-11-13">
            <text:p text:style-name="P119">13/11/24</text:p>
          </table:table-cell>
          <table:table-cell table:style-name="Tabla35.C2" office:value-type="float" office:value="255">
            <text:p text:style-name="P119">255</text:p>
          </table:table-cell>
          <table:table-cell table:style-name="Tabla35.C2" office:value-type="float" office:value="20.39">
            <text:p text:style-name="P119">20,39</text:p>
          </table:table-cell>
          <table:table-cell table:style-name="Tabla35.A2" office:value-type="string">
            <text:p text:style-name="P119">4,0625</text:p>
          </table:table-cell>
          <table:table-cell table:style-name="Tabla35.A2" office:value-type="string">
            <text:p text:style-name="P119">0,58 euros</text:p>
          </table:table-cell>
        </table:table-row>
      </table:table>
      <text:p text:style-name="P259"><text:span text:style-name="T67">Visto que </text:span><text:span text:style-name="T69">Dª *****************</text:span><text:span text:style-name="T72"> </text:span><text:span text:style-name="T67">con NIF</text:span><text:span text:style-name="T406"> </text:span><text:span text:style-name="T67">número</text:span><text:span text:style-name="T69">: *****************, </text:span><text:span text:style-name="T423">presenta la documentación justificativa de forma adecuada y correcta, acreditando que ha dado cumplimiento a la finalidad para la que se le concedió esta subvención</text:span><text:span text:style-name="T72"> </text:span><text:span text:style-name="T67">por un importe de 600,00 EUROS (SEISCIENTOS EUROS).</text:span></text:p>
      <text:p text:style-name="P214"><text:span text:style-name="T309">Visto que </text:span><text:span text:style-name="T305">Dª </text:span><text:span text:style-name="T194">*****************</text:span><text:span text:style-name="T298"> </text:span><text:span text:style-name="T305">, </text:span><text:span text:style-name="T303">con NIE número:</text:span><text:span text:style-name="T298"> </text:span><text:span text:style-name="T194">*****************</text:span><text:span text:style-name="T305">, </text:span><text:span text:style-name="T303">en representación de</text:span><text:span text:style-name="T298"> </text:span><text:span text:style-name="T305">D. </text:span><text:span text:style-name="T194">***************** </text:span><text:span text:style-name="T305">con NIF nº: </text:span><text:span text:style-name="T194">*****************</text:span><text:span text:style-name="T312">,</text:span><text:span text:style-name="T290"> </text:span><text:span text:style-name="T310">ha realizado </text:span><text:span text:style-name="T192">la devolución voluntaria de la parte no justificada de la subvención concedida por importe de 600,00 euros, </text:span><text:span text:style-name="T310">así como la liquidación de los intereses de demora (4,0625%), generados desde el día del pago de la subvención 04/03/2024 y hasta la fecha del reintegro 12/11/2024, lo que supone un total de 16,92 Euros, tal y como se desglosa a continuación:</text:span></text:p>
      <table:table table:name="Tabla36" table:style-name="Tabla36">
        <table:table-column table:style-name="Tabla36.A"/>
        <table:table-column table:style-name="Tabla36.B" table:number-columns-repeated="4"/>
        <table:table-column table:style-name="Tabla36.F"/>
        <table:table-row>
          <table:table-cell table:style-name="Tabla36.A1" office:value-type="string">
            <text:p text:style-name="P117">Desde</text:p>
          </table:table-cell>
          <table:table-cell table:style-name="Tabla36.A1" office:value-type="string">
            <text:p text:style-name="P117">Hasta</text:p>
          </table:table-cell>
          <table:table-cell table:style-name="Tabla36.A1" office:value-type="string">
            <text:p text:style-name="P117">Días</text:p>
          </table:table-cell>
          <table:table-cell table:style-name="Tabla36.A1" office:value-type="string">
            <text:p text:style-name="P117">Capital Acumulado</text:p>
          </table:table-cell>
          <table:table-cell table:style-name="Tabla36.A1" office:value-type="string">
            <text:p text:style-name="P117">% interés</text:p>
          </table:table-cell>
          <table:table-cell table:style-name="Tabla36.A1" office:value-type="string">
            <text:p text:style-name="P117">Total Intereses</text:p>
          </table:table-cell>
        </table:table-row>
        <table:table-row>
          <table:table-cell table:style-name="Tabla36.A2" office:value-type="string">
            <text:p text:style-name="P119">04/03/23</text:p>
          </table:table-cell>
          <table:table-cell table:style-name="Tabla36.B2" office:value-type="date" office:date-value="2024-11-12">
            <text:p text:style-name="P119">12/11/24</text:p>
          </table:table-cell>
          <table:table-cell table:style-name="Tabla36.C2" office:value-type="float" office:value="254">
            <text:p text:style-name="P119">254</text:p>
          </table:table-cell>
          <table:table-cell table:style-name="Tabla36.C2" office:value-type="float" office:value="600">
            <text:p text:style-name="P119">600</text:p>
          </table:table-cell>
          <table:table-cell table:style-name="Tabla36.A2" office:value-type="string">
            <text:p text:style-name="P119">4,0625</text:p>
          </table:table-cell>
          <table:table-cell table:style-name="Tabla36.A2" office:value-type="string">
            <text:p text:style-name="P119">16,92 euros<text:soft-page-break/></text:p>
          </table:table-cell>
        </table:table-row>
      </table:table>
      <text:p text:style-name="P214"><text:span text:style-name="T309">Visto que </text:span><text:span text:style-name="T305">D. </text:span><text:span text:style-name="T194">*****************</text:span><text:span text:style-name="T305"> , </text:span><text:span text:style-name="T303">con NIE número:</text:span><text:span text:style-name="T298"> </text:span><text:span text:style-name="T194">*****************</text:span><text:span text:style-name="T312">,</text:span><text:span text:style-name="T290"> </text:span><text:span text:style-name="T310">ha realizado </text:span><text:span text:style-name="T192">la devolución voluntaria de la parte no justificada de la subvención concedida por importe de 179,73 euros, </text:span><text:span text:style-name="T310">así como la liquidación de los intereses de demora (4,0625%), generados desde el día del pago de la subvención 04/03/2024 y hasta la fecha del reintegro 15/11/2024, lo que supone un total de 0,24 Euros, tal y como se desglosa a continuación:</text:span></text:p>
      <table:table table:name="Tabla37" table:style-name="Tabla37">
        <table:table-column table:style-name="Tabla37.A"/>
        <table:table-column table:style-name="Tabla37.B" table:number-columns-repeated="4"/>
        <table:table-column table:style-name="Tabla37.F"/>
        <table:table-row>
          <table:table-cell table:style-name="Tabla37.A1" office:value-type="string">
            <text:p text:style-name="P117">Desde</text:p>
          </table:table-cell>
          <table:table-cell table:style-name="Tabla37.A1" office:value-type="string">
            <text:p text:style-name="P117">Hasta</text:p>
          </table:table-cell>
          <table:table-cell table:style-name="Tabla37.A1" office:value-type="string">
            <text:p text:style-name="P117">Días</text:p>
          </table:table-cell>
          <table:table-cell table:style-name="Tabla37.A1" office:value-type="string">
            <text:p text:style-name="P117">Capital Acumulado</text:p>
          </table:table-cell>
          <table:table-cell table:style-name="Tabla37.A1" office:value-type="string">
            <text:p text:style-name="P117">% interés</text:p>
          </table:table-cell>
          <table:table-cell table:style-name="Tabla37.A1" office:value-type="string">
            <text:p text:style-name="P117">Total Intereses</text:p>
          </table:table-cell>
        </table:table-row>
        <table:table-row>
          <table:table-cell table:style-name="Tabla37.A2" office:value-type="date" office:date-value="2023-11-04">
            <text:p text:style-name="P119">04/11/23</text:p>
          </table:table-cell>
          <table:table-cell table:style-name="Tabla37.A2" office:value-type="date" office:date-value="2024-11-15">
            <text:p text:style-name="P119">15/11/24</text:p>
          </table:table-cell>
          <table:table-cell table:style-name="Tabla37.C2" office:value-type="float" office:value="256">
            <text:p text:style-name="P119">256</text:p>
          </table:table-cell>
          <table:table-cell table:style-name="Tabla37.C2" office:value-type="float" office:value="179.49">
            <text:p text:style-name="P119">179,49</text:p>
          </table:table-cell>
          <table:table-cell table:style-name="Tabla37.E2" office:value-type="string">
            <text:p text:style-name="P119">4,0625</text:p>
          </table:table-cell>
          <table:table-cell table:style-name="Tabla37.E2" office:value-type="string">
            <text:p text:style-name="P119">0,24 euros</text:p>
          </table:table-cell>
        </table:table-row>
      </table:table>
      <text:p text:style-name="P214"><text:span text:style-name="T314">Visto que </text:span><text:span text:style-name="T305">Dª. </text:span><text:span text:style-name="T194">*****************</text:span><text:span text:style-name="T305">, con número de NIE: </text:span><text:span text:style-name="T194">*****************</text:span><text:span text:style-name="T313">,</text:span><text:span text:style-name="T306"> </text:span><text:span text:style-name="T311">ha realizado </text:span><text:span text:style-name="T193">la devolución voluntaria de la parte no justificada de la subvención concedida por importe de 11,09 euros, </text:span><text:span text:style-name="T311">así como la liquidación de los intereses de demora (4,0625%), generados desde el día del pago de la subvención 04/03/2024 y hasta la fecha del reintegro 15/11/2024, lo que supone un total de 0,30 Euros, tal y como se desglosa a continuación:</text:span></text:p>
      <table:table table:name="Tabla38" table:style-name="Tabla38">
        <table:table-column table:style-name="Tabla38.A"/>
        <table:table-column table:style-name="Tabla38.B" table:number-columns-repeated="4"/>
        <table:table-column table:style-name="Tabla38.F"/>
        <table:table-row>
          <table:table-cell table:style-name="Tabla38.A1" office:value-type="string">
            <text:p text:style-name="P118">Desde</text:p>
          </table:table-cell>
          <table:table-cell table:style-name="Tabla38.A1" office:value-type="string">
            <text:p text:style-name="P118">Hasta</text:p>
          </table:table-cell>
          <table:table-cell table:style-name="Tabla38.A1" office:value-type="string">
            <text:p text:style-name="P118">Días</text:p>
          </table:table-cell>
          <table:table-cell table:style-name="Tabla38.A1" office:value-type="string">
            <text:p text:style-name="P118">Capital Acumulado</text:p>
          </table:table-cell>
          <table:table-cell table:style-name="Tabla38.A1" office:value-type="string">
            <text:p text:style-name="P118">% interés</text:p>
          </table:table-cell>
          <table:table-cell table:style-name="Tabla38.A1" office:value-type="string">
            <text:p text:style-name="P118">Total Intereses</text:p>
          </table:table-cell>
        </table:table-row>
        <table:table-row>
          <table:table-cell table:style-name="Tabla38.A2" office:value-type="date" office:date-value="2023-03-04">
            <text:p text:style-name="P120">04/03/23</text:p>
          </table:table-cell>
          <table:table-cell table:style-name="Tabla38.A2" office:value-type="date" office:date-value="2024-11-15">
            <text:p text:style-name="P120">15/11/24</text:p>
          </table:table-cell>
          <table:table-cell table:style-name="Tabla38.C2" office:value-type="float" office:value="257">
            <text:p text:style-name="P120">257</text:p>
          </table:table-cell>
          <table:table-cell table:style-name="Tabla38.C2" office:value-type="float" office:value="10.4">
            <text:p text:style-name="P120">10,4</text:p>
          </table:table-cell>
          <table:table-cell table:style-name="Tabla38.E2" office:value-type="string">
            <text:p text:style-name="P120">4,0625</text:p>
          </table:table-cell>
          <table:table-cell table:style-name="Tabla38.E2" office:value-type="string">
            <text:p text:style-name="P120">0,30 euros</text:p>
          </table:table-cell>
        </table:table-row>
      </table:table>
      <text:p text:style-name="P222"><text:span text:style-name="T67">Visto que </text:span><text:span text:style-name="T69">D. *****************</text:span><text:span text:style-name="T72"> </text:span><text:span text:style-name="T67">con NIF</text:span><text:span text:style-name="T406"> </text:span><text:span text:style-name="T67">número</text:span><text:span text:style-name="T69">: *****************, </text:span><text:span text:style-name="T423">presenta la documentación justificativa de forma adecuada y correcta, acreditando que ha dado cumplimiento a la finalidad para la que se le concedió esta subvención</text:span><text:span text:style-name="T72"> </text:span><text:span text:style-name="T67">por un importe de 600,00 EUROS (SEISCIENTOS EUROS).</text:span></text:p>
      <text:p text:style-name="P260"><text:span text:style-name="T68">Visto que </text:span><text:span text:style-name="T69">Dª. *****************,</text:span><text:span text:style-name="T72"> </text:span><text:span text:style-name="T69">con NIF número: *****************,</text:span><text:span text:style-name="T408"> </text:span><text:span text:style-name="T68">en representación de </text:span><text:span text:style-name="T69">D. ***************** con NIF número: ***************** , </text:span><text:span text:style-name="T422">presenta la documentación justificativa de forma adecuada y correcta, acreditando que ha dado cumplimiento a la finalidad para la que se le concedió esta subvención</text:span><text:span text:style-name="T72"> </text:span><text:span text:style-name="T68">por un importe de 600,00 EUROS (SEISCIENTOS EUROS).</text:span></text:p>
      <text:p text:style-name="P260"><text:span text:style-name="T68">Visto que </text:span><text:span text:style-name="T69">Dª. ***************** ,</text:span><text:span text:style-name="T72"> </text:span><text:span text:style-name="T69">con NIF número: *****************, </text:span><text:span text:style-name="T422">presenta la documentación justificativa de forma adecuada y correcta, acreditando que ha dado cumplimiento a la finalidad para la que se le concedió esta subvención</text:span><text:span text:style-name="T72"> </text:span><text:span text:style-name="T68">por un importe de 400,00 EUROS (CUATROCIENTOS EUROS).</text:span></text:p>
      <text:p text:style-name="P260"><text:span text:style-name="T68">Visto que </text:span><text:span text:style-name="T69">D. *****************,</text:span><text:span text:style-name="T72"> </text:span><text:span text:style-name="T69">con NIF número: *****************</text:span><text:span text:style-name="T72"> </text:span><text:span text:style-name="T422">presenta la documentación justificativa de forma adecuada y correcta, acreditando que ha dado cumplimiento a la finalidad para la que se le concedió esta subvención</text:span><text:span text:style-name="T72"> </text:span><text:span text:style-name="T68">por un importe de 300,00 EUROS (TRECIENTOS EUROS).</text:span></text:p>
      <text:p text:style-name="P260"><text:span text:style-name="T68">Visto que </text:span><text:span text:style-name="T69">D. *****************,</text:span><text:span text:style-name="T72"> </text:span><text:span text:style-name="T69">con NIF número: *****************</text:span><text:span text:style-name="T72"> </text:span><text:span text:style-name="T422">presenta la documentación justificativa de forma adecuada y correcta, acreditando que ha dado cumplimiento a la finalidad para la que se le concedió esta subvención</text:span><text:span text:style-name="T72"> </text:span><text:span text:style-name="T68">por un importe de 450,00 EUROS (CUATROCIENTOS CINCUENTA EUROS).</text:span></text:p>
      <text:p text:style-name="P214"><text:span text:style-name="T314">Visto que </text:span><text:span text:style-name="T305">D. </text:span><text:span text:style-name="T194">*****************</text:span><text:span text:style-name="T298"> </text:span><text:span text:style-name="T303">con NIF número: </text:span><text:span text:style-name="T194">*****************,</text:span><text:span text:style-name="T306"> </text:span><text:span text:style-name="T311">ha realizado </text:span><text:span text:style-name="T193">la devolución voluntaria de la parte no justificada de la subvención concedida por importe de 227,06 euros, </text:span><text:span text:style-name="T311">así como la liquidación de los intereses de demora (4,0625%), generados desde el día del pago de la subvención 04/03/2024 y hasta la fecha del reintegro 22/11/2024, lo que supone un total de 6,16 Euros, tal y como se desglosa a continuación:</text:span></text:p>
      <table:table table:name="Tabla39" table:style-name="Tabla39">
        <table:table-column table:style-name="Tabla39.A"/>
        <table:table-column table:style-name="Tabla39.B" table:number-columns-repeated="4"/>
        <table:table-column table:style-name="Tabla39.F"/>
        <table:table-row>
          <table:table-cell table:style-name="Tabla39.A1" office:value-type="string">
            <text:p text:style-name="P118">Desde</text:p>
          </table:table-cell>
          <table:table-cell table:style-name="Tabla39.A1" office:value-type="string">
            <text:p text:style-name="P118">Hasta</text:p>
          </table:table-cell>
          <table:table-cell table:style-name="Tabla39.A1" office:value-type="string">
            <text:p text:style-name="P118">Días</text:p>
          </table:table-cell>
          <table:table-cell table:style-name="Tabla39.A1" office:value-type="string">
            <text:p text:style-name="P118">Capital Acumulado</text:p>
          </table:table-cell>
          <table:table-cell table:style-name="Tabla39.A1" office:value-type="string">
            <text:p text:style-name="P118">% interés</text:p>
          </table:table-cell>
          <table:table-cell table:style-name="Tabla39.A1" office:value-type="string">
            <text:p text:style-name="P118">Total Intereses</text:p>
          </table:table-cell>
        </table:table-row>
        <table:table-row>
          <table:table-cell table:style-name="Tabla39.A2" office:value-type="date" office:date-value="2023-03-04">
            <text:p text:style-name="P120">04/03/23</text:p>
          </table:table-cell>
          <table:table-cell table:style-name="Tabla39.A2" office:value-type="date" office:date-value="2024-11-21">
            <text:p text:style-name="P120">21/11/24</text:p>
          </table:table-cell>
          <table:table-cell table:style-name="Tabla39.C2" office:value-type="float" office:value="263">
            <text:p text:style-name="P120">263</text:p>
          </table:table-cell>
          <table:table-cell table:style-name="Tabla39.C2" office:value-type="float" office:value="210.95">
            <text:p text:style-name="P120">210,95</text:p>
          </table:table-cell>
          <table:table-cell table:style-name="Tabla39.E2" office:value-type="string">
            <text:p text:style-name="P120">4,0625</text:p>
          </table:table-cell>
          <table:table-cell table:style-name="Tabla39.E2" office:value-type="string">
            <text:p text:style-name="P120">6,16 euros</text:p>
          </table:table-cell>
        </table:table-row>
      </table:table>
      <text:p text:style-name="P260"><text:span text:style-name="T68">Visto que </text:span><text:span text:style-name="T69">Dª. ***************** con NIF número: *****************, </text:span><text:span text:style-name="T422">presenta la documentación justificativa de forma adecuada y correcta, acreditando que ha dado cumplimiento a la finalidad para la que se le concedió esta subvención</text:span><text:span text:style-name="T72"> </text:span><text:span text:style-name="T68">por un importe de 600,00 EUROS (SEISCIENTOS EUROS).</text:span></text:p>
      <text:p text:style-name="P260"><text:span text:style-name="T68">Visto que </text:span><text:span text:style-name="T424">Dª. </text:span><text:span text:style-name="T69">*****************</text:span><text:span text:style-name="T426"> </text:span><text:span text:style-name="T424">, </text:span><text:span text:style-name="T422">con NIF número:</text:span><text:span text:style-name="T424"> </text:span><text:span text:style-name="T69">*****************, </text:span><text:span text:style-name="T422">presenta la documentación justificativa de forma adecuada y correcta, acreditando que ha dado cumplimiento a la finalidad para la que se le concedió esta subvención</text:span><text:span text:style-name="T72"> </text:span><text:span text:style-name="T68">por un importe de 600,00 EUROS (SEISCIENTOS EUROS).</text:span></text:p>
      <text:p text:style-name="P222"><text:span text:style-name="T146">E</text:span><text:span text:style-name="T431">n virtud del artículo 20º de la OGS Decreto número 3347/2023 de fecha 19 de junio la competencia para resolver esta resolución, ha sido delegada a la Junta de Go</text:span><text:span text:style-name="T146">bierno Local.</text:span></text:p>
      <text:p text:style-name="P222"><text:span text:style-name="T146">A la vista de lo expuesto es mi consideración que se puede </text:span><text:span text:style-name="T6">PROPONER:</text:span></text:p>
      <text:p text:style-name="P218">PRIMERO.- ACEPTAR la documentación presentada por cada una de las personas que a continuación se relacionan:</text:p>
      <text:p text:style-name="P214"><text:span text:style-name="T271">- </text:span><text:span text:style-name="T273">A</text:span><text:span text:style-name="T153"> </text:span><text:span text:style-name="T182">Dª. ***************** </text:span><text:span text:style-name="T181">con NIF</text:span><text:span text:style-name="T281"> </text:span><text:span text:style-name="T181">número</text:span><text:span text:style-name="T182">: *****************</text:span><text:span text:style-name="T194">, </text:span><text:span text:style-name="T303">en relación a la resolución del acuerdo de JGL de fecha 29/10/2024, de la no justificación y justificación parcial de la subvención concedida en concurrencia competitiva, destinada a los estudiantes del municipio de Mogán año 2023/24 </text:span></text:p>
      <text:p text:style-name="P214"><text:span text:style-name="T315">- </text:span><text:span text:style-name="T317">A</text:span><text:span text:style-name="T290"> </text:span><text:span text:style-name="T304">D. </text:span><text:span text:style-name="T194">*****************</text:span><text:span text:style-name="T304">,</text:span><text:span text:style-name="T297"> </text:span><text:span text:style-name="T302">con NIF número: </text:span><text:span text:style-name="T194">*****************</text:span><text:span text:style-name="T304">, </text:span><text:span text:style-name="T302">en relación a la resolución del acuerdo de JGL de fecha 29/10/2024, de la no justificación y justificación parcial de la subvención concedida en concurrencia competitiva, destinada a los estudiantes del municipio de Mogán año 2023/24 </text:span></text:p>
      <text:p text:style-name="P214"><text:soft-page-break/><text:span text:style-name="T305">- </text:span><text:span text:style-name="T303">A</text:span><text:span text:style-name="T298"> </text:span><text:span text:style-name="T194">Dª ***************** </text:span><text:span text:style-name="T193">con DNI número</text:span><text:span text:style-name="T194">: *****************</text:span><text:span text:style-name="T193">, en representación de </text:span><text:span text:style-name="T194">D. *****************</text:span><text:span text:style-name="T186"> </text:span><text:span text:style-name="T193">con NIF</text:span><text:span text:style-name="T283"> </text:span><text:span text:style-name="T193">número:</text:span><text:span text:style-name="T186"> </text:span><text:span text:style-name="T194">43277914X, </text:span><text:span text:style-name="T303">en relación a la resolución del acuerdo de JGL de fecha 29/10/2024, de la no justificación y justificación parcial de la subvención concedida en concurrencia competitiva, destinada a los estudiantes del municipio de Mogán año 2023/24 </text:span></text:p>
      <text:p text:style-name="P214"><text:span text:style-name="T193">- </text:span><text:span text:style-name="T303">A</text:span><text:span text:style-name="T306"> </text:span><text:span text:style-name="T313">Dª </text:span><text:span text:style-name="T182">*****************</text:span><text:span text:style-name="T313">, </text:span><text:span text:style-name="T311">con NIE número:</text:span><text:span text:style-name="T306"> </text:span><text:span text:style-name="T182">*****************</text:span><text:span text:style-name="T313">, LA DEVOLUCIÓN VOLUNTARIA </text:span><text:span text:style-name="T311">por importe total de 50,84 euros (CINCUENTA EUROS CON OCHENTA Y CUATRO CÉNTIMOS), en concepto de la cantidad no justificada incluido los intereses de demora. </text:span></text:p>
      <text:p text:style-name="P214"><text:span text:style-name="T193">-A</text:span><text:span text:style-name="T306"> </text:span><text:span text:style-name="T313">Dª </text:span><text:span text:style-name="T182">*****************</text:span><text:span text:style-name="T313">, </text:span><text:span text:style-name="T311">con número de DNI: </text:span><text:span text:style-name="T182">*****************</text:span><text:span text:style-name="T313">, LA DEVOLUCIÓN VOLUNTARIA </text:span><text:span text:style-name="T311">por importe total de 96,60 euros (NOVENTA Y SEIS EUROS CON SESENTA CÉNTIMOS), en concepto de la cantidad no justificada incluido los intereses de demora.</text:span></text:p>
      <text:p text:style-name="P230"><text:span text:style-name="T147">- A </text:span><text:span text:style-name="T7">Dª </text:span><text:span text:style-name="T45">*****************</text:span><text:span text:style-name="T73"> </text:span><text:span text:style-name="T69">con DNI</text:span><text:span text:style-name="T407"> </text:span><text:span text:style-name="T69">número: *****************,</text:span><text:span text:style-name="T67"> </text:span><text:span text:style-name="T415">LA DEVOLUCIÓN TOTAL y voluntaria </text:span><text:span text:style-name="T69">por importe de </text:span><text:span text:style-name="T7">600,00 euros (SEISCIENTOS EUROS)</text:span><text:span text:style-name="T402"> </text:span><text:span text:style-name="T147">en concepto de cantidad no empleada para la finalidad para la que fue concedida y de la cantidad de </text:span><text:span text:style-name="T7">17,20 EUROS (DIECISIESTE EUROS Y VEINTE CÉNTIMOS) </text:span><text:span text:style-name="T147">en concepto de liquidación de intereses de demora. </text:span></text:p>
      <text:p text:style-name="P214"><text:span text:style-name="T316">-</text:span><text:span text:style-name="T306"> </text:span><text:span text:style-name="T318">A </text:span><text:span text:style-name="T194">D. ***************** con NIF</text:span><text:span text:style-name="T283"> </text:span><text:span text:style-name="T194">número: *****************,</text:span><text:span text:style-name="T298"> </text:span><text:span text:style-name="T305">,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pan text:style-name="T305">- </text:span><text:span text:style-name="T303">A</text:span><text:span text:style-name="T298"> </text:span><text:span text:style-name="T305">Dª. </text:span><text:span text:style-name="T194">*****************</text:span><text:span text:style-name="T305"> con NIF número: </text:span><text:span text:style-name="T194">*****************</text:span><text:span text:style-name="T305">, LA DEVOLUCIÓN VOLUNTARIA </text:span><text:span text:style-name="T303">por importe total de 21,00(VEINTIUN EUROS), en concepto de la cantidad no justificada incluido los intereses de demora.</text:span></text:p>
      <text:p text:style-name="P214"><text:span text:style-name="T305">- </text:span><text:span text:style-name="T303">A</text:span><text:span text:style-name="T298"> </text:span><text:span text:style-name="T305">D. </text:span><text:span text:style-name="T194">*****************</text:span><text:span text:style-name="T305"> con NIF número: </text:span><text:span text:style-name="T194">*****************</text:span><text:span text:style-name="T305">,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pan text:style-name="T305">- </text:span><text:span text:style-name="T303">A</text:span><text:span text:style-name="T298"> </text:span><text:span text:style-name="T305">Dª. </text:span><text:span text:style-name="T194">*****************</text:span><text:span text:style-name="T305"> con NIF número: </text:span><text:span text:style-name="T194">*****************</text:span><text:span text:style-name="T305">,</text:span><text:span text:style-name="T298"> </text:span><text:span text:style-name="T303">en representación de</text:span><text:span text:style-name="T298"> </text:span><text:span text:style-name="T305">D. </text:span><text:span text:style-name="T194">*****************</text:span><text:span text:style-name="T305"> con NIF número: </text:span><text:span text:style-name="T194">*****************</text:span><text:span text:style-name="T305">,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pan text:style-name="T194">-</text:span><text:span text:style-name="T186"> </text:span><text:span text:style-name="T193">A </text:span><text:span text:style-name="T194">Dª *****************, con NIF número: *****************</text:span><text:span text:style-name="T193">, en representación de </text:span><text:span text:style-name="T194">D. *****************, con NIF número: *****************, </text:span><text:span text:style-name="T305">LA DEVOLUCIÓN VOLUNTARIA </text:span><text:span text:style-name="T303">por importe total de 69,91(SESENTA Y NUEVA CON NOVENTA Y UN EUROS), en concepto de la cantidad no justificada incluido los intereses de demora. </text:span></text:p>
      <text:p text:style-name="P214"><text:span text:style-name="T303">- A</text:span><text:span text:style-name="T298"> </text:span><text:span text:style-name="T305">Dª </text:span><text:span text:style-name="T194">*****************</text:span><text:span text:style-name="T305"> con NIF número: </text:span><text:span text:style-name="T194">*****************</text:span><text:span text:style-name="T305">,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pan text:style-name="T305">- </text:span><text:span text:style-name="T303">A</text:span><text:span text:style-name="T298"> </text:span><text:span text:style-name="T305">D. </text:span><text:span text:style-name="T194">*****************</text:span><text:span text:style-name="T305"> con NIF número: </text:span><text:span text:style-name="T194">*****************</text:span><text:span text:style-name="T305">,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pan text:style-name="T193">- A</text:span><text:span text:style-name="T186"> </text:span><text:span text:style-name="T194">Dª *****************, con NIF número: *****************</text:span><text:span text:style-name="T193">, en representación de </text:span><text:span text:style-name="T194">Dª *****************, con NIF número: *****************, </text:span><text:span text:style-name="T305">LA DEVOLUCIÓN VOLUNTARIA </text:span><text:span text:style-name="T303">por importe total de 16,92 (DIEICISEIS CON NOVENTA Y DOS EUROS), en concepto de la cantidad no justificada incluido los intereses de demora.</text:span></text:p>
      <text:p text:style-name="P214"><text:span text:style-name="T303">-A</text:span><text:span text:style-name="T298"> </text:span><text:span text:style-name="T305">D. </text:span><text:span text:style-name="T194">*****************</text:span><text:span text:style-name="T305"> con NIF número: </text:span><text:span text:style-name="T194">*****************</text:span><text:span text:style-name="T305">,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pan text:style-name="T305">- </text:span><text:span text:style-name="T303">A </text:span><text:span text:style-name="T305">Dª. </text:span><text:span text:style-name="T194">*****************</text:span><text:span text:style-name="T305"> con NIF número: </text:span><text:span text:style-name="T194">*****************</text:span><text:span text:style-name="T305">, LA DEVOLUCIÓN VOLUNTARIA</text:span><text:span text:style-name="T303">por importe total de 20,97 (VEINTE CON NOVENTA Y SIETE EUROS), en concepto de la cantidad no justificada incluido los intereses de demora.</text:span></text:p>
      <text:p text:style-name="P214"><text:span text:style-name="T305">- </text:span><text:span text:style-name="T303">A</text:span><text:span text:style-name="T298"> </text:span><text:span text:style-name="T305">Dª </text:span><text:span text:style-name="T194">*****************</text:span><text:span text:style-name="T305"> con NIF número: </text:span><text:span text:style-name="T194">*****************</text:span><text:span text:style-name="T305">,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pan text:style-name="T194">- </text:span><text:span text:style-name="T193">A</text:span><text:span text:style-name="T186"> </text:span><text:span text:style-name="T194">Dª *****************, con NIF número: *****************</text:span><text:span text:style-name="T193">, en representación de </text:span><text:span text:style-name="T194">D. *****************, con NIF número: *****************, </text:span><text:span text:style-name="T305">LA DEVOLUCIÓN VOLUNTARIA </text:span><text:span text:style-name="T303">por importe total de 616,92 (SEISCIENTOS DIEICISEIS CON NOVENTA Y DOS EUROS), en concepto de la cantidad no justificada incluido los intereses de demora. </text:span></text:p>
      <text:p text:style-name="P214"><text:span text:style-name="T193">- </text:span><text:span text:style-name="T303">A</text:span><text:span text:style-name="T298"> </text:span><text:span text:style-name="T305">D. </text:span><text:span text:style-name="T194">*****************</text:span><text:span text:style-name="T305"> con NIF número: </text:span><text:span text:style-name="T194">*****************</text:span><text:span text:style-name="T305">, LA DEVOLUCIÓN VOLUNTARIA</text:span><text:span text:style-name="T298"> </text:span><text:span text:style-name="T303">por importe total de 179,73 (CIENTO SETENTA Y NUEVE CON SETENTA Y TRES EUROS), en concepto de la cantidad no justificada incluido los intereses de demora. </text:span></text:p>
      <text:p text:style-name="P214"><text:span text:style-name="T193">- A</text:span><text:span text:style-name="T298"> </text:span><text:span text:style-name="T305">Dª. </text:span><text:span text:style-name="T194">*****************</text:span><text:span text:style-name="T305"> con NIF número: </text:span><text:span text:style-name="T194">*****************</text:span><text:span text:style-name="T305">, LA DEVOLUCIÓN VOLUNTARIA</text:span><text:span text:style-name="T298"> </text:span><text:span text:style-name="T303">por importe total de 11,09 (ONCE EUROS CON NUEVE ), en concepto de la cantidad no justificada incluido los intereses de demora.</text:span></text:p>
      <text:p text:style-name="P214"><text:span text:style-name="T305">- </text:span><text:span text:style-name="T303">A</text:span><text:span text:style-name="T298"> </text:span><text:span text:style-name="T305">D. </text:span><text:span text:style-name="T194">*****************</text:span><text:span text:style-name="T305"> con NIF número: </text:span><text:span text:style-name="T194">*****************</text:span><text:span text:style-name="T305">,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pan text:style-name="T303">-A </text:span><text:span text:style-name="T305">Dª. </text:span><text:span text:style-name="T194">*****************</text:span><text:span text:style-name="T305"> con NIF número: </text:span><text:span text:style-name="T194">*****************</text:span><text:span text:style-name="T305">,</text:span><text:span text:style-name="T298"> </text:span><text:span text:style-name="T303">en representación de</text:span><text:span text:style-name="T298"> </text:span><text:span text:style-name="T305">D. </text:span><text:span text:style-name="T194">*****************</text:span><text:span text:style-name="T305"> con NIF número: </text:span><text:span text:style-name="T194">*****************</text:span><text:span text:style-name="T305">,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oft-page-break/><text:span text:style-name="T305">-</text:span><text:span text:style-name="T298"> </text:span><text:span text:style-name="T303">A</text:span><text:span text:style-name="T298"> </text:span><text:span text:style-name="T305">Dª </text:span><text:span text:style-name="T194">*****************</text:span><text:span text:style-name="T305"> con NIF número: </text:span><text:span text:style-name="T194">*****************</text:span><text:span text:style-name="T305">,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pan text:style-name="T193">- A </text:span><text:span text:style-name="T194">D. *****************,</text:span><text:span text:style-name="T186"> </text:span><text:span text:style-name="T194">con NIF número: *****************</text:span><text:span text:style-name="T298">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pan text:style-name="T193">- A </text:span><text:span text:style-name="T194">D. *****************,</text:span><text:span text:style-name="T186"> </text:span><text:span text:style-name="T194">con NIF número: *****************</text:span><text:span text:style-name="T298">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pan text:style-name="T193">- A </text:span><text:span text:style-name="T305">D. </text:span><text:span text:style-name="T194">*****************</text:span><text:span text:style-name="T298"> </text:span><text:span text:style-name="T303">con NIF número: </text:span><text:span text:style-name="T194">*****************</text:span><text:span text:style-name="T298">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30"><text:span text:style-name="T67">- A </text:span><text:span text:style-name="T69">Dª.</text:span><text:span text:style-name="T72"> </text:span><text:span text:style-name="T69">***************** con NIF número: *****************</text:span><text:span text:style-name="T411"> </text:span><text:span text:style-name="T414">en relación a la resolución del acuerdo de JGL de fecha 29/10/2024, de la no justificación y justificación parcial de la subvención concedida en concurrencia competitiva, destinada a los estudiantes del municipio de Mogán año 2023/24.</text:span></text:p>
      <text:p text:style-name="P230"><text:span text:style-name="T67">- A</text:span><text:span text:style-name="T72"> </text:span><text:span text:style-name="T415">Dª.</text:span><text:span text:style-name="T410"> </text:span><text:span text:style-name="T69">*****************</text:span><text:span text:style-name="T411"> </text:span><text:span text:style-name="T415">, </text:span><text:span text:style-name="T414">con NIF número:</text:span><text:span text:style-name="T415">***************</text:span><text:span text:style-name="T69">,</text:span><text:span text:style-name="T411"> </text:span><text:span text:style-name="T414">en relación a la resolución del acuerdo de JGL de fecha 29/10/2024, de la no justificación y justificación parcial de la subvención concedida en concurrencia competitiva, destinada a los estudiantes del municipio de Mogán año 2023/24.</text:span></text:p>
      <text:p text:style-name="P231">SEGUNDO - DECLARAR TOTALMENTE JUSTIFICADA la subvención concedida a las personas que a continuación se relacionan:</text:p>
      <text:p text:style-name="P214"><text:span text:style-name="T316">DECLARAR TOTALMENTE justificada la subvención concedida mediante acuerdo de la JGL de fecha </text:span><text:span text:style-name="T311">12/02/2024 a</text:span><text:span text:style-name="T306"> </text:span><text:span text:style-name="T182">Dª. ***************** </text:span><text:span text:style-name="T181">con NIF</text:span><text:span text:style-name="T281"> </text:span><text:span text:style-name="T181">número</text:span><text:span text:style-name="T182">: *****************</text:span><text:span text:style-name="T184"> </text:span><text:span text:style-name="T193">para la colaboración con los gastos relacionados con el transporte y el material de uso académico para la realización de estudios en la modalidad presencial:distancia superior a 40 kms, </text:span><text:span text:style-name="T194">por un importe de 600,00 EUROS</text:span><text:span text:style-name="T298"> </text:span><text:span text:style-name="T305">(SEISCIENTOS EUROS), </text:span><text:span text:style-name="T181">y </text:span><text:span text:style-name="T311">la no procedencia del inicio del reintegro de los intereses de demora por </text:span><text:span text:style-name="T181">CINCO EUROS CON CINCUENTA Y UN CÉNTIMOS (5,51 )</text:span></text:p>
      <text:p text:style-name="P214"><text:span text:style-name="T272">DECLARAR TOTALMENTE justificada la subvención concedida mediante acuerdo de la JGL de fecha </text:span><text:span text:style-name="T276">12/02/2024 a </text:span><text:span text:style-name="T305">Dº </text:span><text:span text:style-name="T194">*****************</text:span><text:span text:style-name="T305">,</text:span><text:span text:style-name="T298"> </text:span><text:span text:style-name="T303">con NIF número: </text:span><text:span text:style-name="T194">*****************</text:span><text:span text:style-name="T305">,</text:span><text:span text:style-name="T186"> </text:span><text:span text:style-name="T193">para la colaboración con los gastos relacionados con el transporte y el material de uso académico para la realización de estudios en la modalidad presencial:distancia superior a 40 kms, </text:span><text:span text:style-name="T194">por un importe de 600,00 EUROS</text:span><text:span text:style-name="T298"> </text:span><text:span text:style-name="T305">(SEISCIENTOS EUROS)</text:span></text:p>
      <text:p text:style-name="P214"><text:span text:style-name="T313">DECLARAR TOTALMENTE justificada la subvención concedida mediante acuerdo de la JGL de fecha </text:span><text:span text:style-name="T311">12/02/2024 a</text:span><text:span text:style-name="T186"> </text:span><text:span text:style-name="T194">D. *****************</text:span><text:span text:style-name="T186"> </text:span><text:span text:style-name="T193">con NIF</text:span><text:span text:style-name="T283"> </text:span><text:span text:style-name="T193">número:</text:span><text:span text:style-name="T186"> </text:span><text:span text:style-name="T194">***************** ,</text:span><text:span text:style-name="T193">para la colaboración con los gastos relacionados con el transporte y el material de uso académico para la realización de estudios en la modalidad presencial:distancia superior a 40 kms, </text:span><text:span text:style-name="T194">por un importe de 600,00 EUROS</text:span><text:span text:style-name="T186"> </text:span><text:span text:style-name="T303">, </text:span><text:span text:style-name="T305">(SEISCIENTOS EUROS)</text:span></text:p>
      <text:p text:style-name="P214"><text:span text:style-name="T305">DECLARAR TOTALMENTE justificada la subvención concedida mediante acuerdo de la JGL de fecha </text:span><text:span text:style-name="T303">12/02/2024 a</text:span><text:span text:style-name="T186"> </text:span><text:span text:style-name="T305">Dª </text:span><text:span text:style-name="T194">*****************</text:span><text:span text:style-name="T305">, </text:span><text:span text:style-name="T303">con NIE número:</text:span><text:span text:style-name="T298"> </text:span><text:span text:style-name="T194">*****************</text:span><text:span text:style-name="T305">, </text:span><text:span text:style-name="T193">con destino a financiar parcialmente la ejecución de </text:span><text:span text:style-name="T70">gastos para transporte y material académico en la modalidad semipresencial y con una distancia superior a 40kms.,</text:span><text:span text:style-name="T186"> </text:span><text:span text:style-name="T194">por un importe de 450,00 EUROS.(CUATROCIENTOS CINCUENTA EUROS)</text:span></text:p>
      <text:p text:style-name="P214"><text:span text:style-name="T305">DECLARAR TOTALMENTE justificada la subvención concedida mediante acuerdo de la JGL de fecha </text:span><text:span text:style-name="T303">12/02/2024 a</text:span><text:span text:style-name="T186"> </text:span><text:span text:style-name="T305">Dª </text:span><text:span text:style-name="T194">*****************</text:span><text:span text:style-name="T305">, </text:span><text:span text:style-name="T303">con número de DNI: </text:span><text:span text:style-name="T194">*****************</text:span><text:span text:style-name="T305">, </text:span><text:span text:style-name="T193">con destino a financiar parcialmente la ejecución de </text:span><text:span text:style-name="T70">gastos para transporte y material académico en la modalidad semipresencial y con unadistancia superior a 40kms.,</text:span><text:span text:style-name="T186"> </text:span><text:span text:style-name="T194">por un importe de 450,00 EUROS (CUATROCIENTOS CINCUENTA EUROS)</text:span></text:p>
      <text:p text:style-name="P214"><text:span text:style-name="T305">DECLARAR TOTALMENTE justificada la subvención concedida mediante acuerdo de la JGL de fecha </text:span><text:span text:style-name="T193">12/02/2024</text:span><text:span text:style-name="T186"> </text:span><text:span text:style-name="T193">a </text:span><text:span text:style-name="T194">D. *****************</text:span><text:span text:style-name="T305">, </text:span><text:span text:style-name="T193">con DNI</text:span><text:span text:style-name="T283"> </text:span><text:span text:style-name="T193">número: </text:span><text:span text:style-name="T194">*****************, </text:span><text:span text:style-name="T193">para financiar la ejecución de gastos para transporte y material académico, </text:span><text:span text:style-name="T194">por un importe de 600,00 EUROS (SEISCIENTOS EUROS)</text:span></text:p>
      <text:p text:style-name="P214"><text:span text:style-name="T305">DECLARAR TOTALMENTE justificada la subvención concedida mediante acuerdo de la JGL de fecha </text:span><text:span text:style-name="T193">12/02/2024</text:span><text:span text:style-name="T186"> </text:span><text:span text:style-name="T193">a </text:span><text:span text:style-name="T194">D. *****************, </text:span><text:span text:style-name="T193">con NIF</text:span><text:span text:style-name="T283"> </text:span><text:span text:style-name="T193">número:</text:span><text:span text:style-name="T186"> </text:span><text:span text:style-name="T194">*****************,</text:span><text:span text:style-name="T298"> </text:span><text:span text:style-name="T193">para financiar la ejecución de gastos para transporte y material académico, </text:span><text:span text:style-name="T194">por un importe de 600,00 EUROS (SEIS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 </text:span><text:span text:style-name="T305">Dª </text:span><text:span text:style-name="T194">*****************</text:span><text:span text:style-name="T305">, </text:span><text:span text:style-name="T303">con número de NIE:</text:span><text:span text:style-name="T298"> </text:span><text:span text:style-name="T194">*****************</text:span><text:span text:style-name="T305">, </text:span><text:span text:style-name="T193">para financiar la ejecución de gastos </text:span><text:span text:style-name="T70">para transporte y material académico en la modalidad presencial y con una distancia entre 20 y 40kms.,</text:span><text:span text:style-name="T186"> </text:span><text:span text:style-name="T194">por un importe de 450,00 EUROS (CUATROCIENTOS CINCUENTA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298"> </text:span><text:span text:style-name="T194">D. *****************, </text:span><text:span text:style-name="T193">con NIF</text:span><text:span text:style-name="T283"> </text:span><text:span text:style-name="T193">número: </text:span><text:span text:style-name="T194">*****************, </text:span><text:span text:style-name="T193">para financiar la ejecución de gastos</text:span><text:span text:style-name="T72"> </text:span><text:span text:style-name="T70">de residencia o alquiler entre 150 y 300 y material académico en la modalidad presencial</text:span><text:span text:style-name="T186"> </text:span><text:span text:style-name="T194">por un importe de 1.000,00 EUROS (MIL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298"> </text:span><text:span text:style-name="T194">D. *****************</text:span><text:span text:style-name="T186"> </text:span><text:span text:style-name="T193">con NIF</text:span><text:span text:style-name="T283"> </text:span><text:span text:style-name="T193">número:</text:span><text:span text:style-name="T186"> </text:span><text:span text:style-name="T194">*****************,</text:span><text:span text:style-name="T298"> </text:span><text:span text:style-name="T303">para financiar la ejecución </text:span><text:span text:style-name="T193">gastos para transporte </text:span><text:span text:style-name="T193">y material académico en la modalidad presencial y con una distancia menor de 20kms., </text:span><text:span text:style-name="T194">por un importe de 350,00 EUROS</text:span><text:span text:style-name="T186"> </text:span><text:span text:style-name="T194">(TRESCIENTOS CINCUENTA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186"> </text:span><text:span text:style-name="T194">D. *****************</text:span><text:span text:style-name="T186"> </text:span><text:span text:style-name="T193">con NIF</text:span><text:span text:style-name="T283"> </text:span><text:span text:style-name="T193">número:</text:span><text:span text:style-name="T186"> </text:span><text:span text:style-name="T194">*****************</text:span><text:span text:style-name="T305">, </text:span><text:span text:style-name="T303">para</text:span><text:span text:style-name="T186"> </text:span><text:span text:style-name="T193">financiar la ejecución de </text:span><text:span text:style-name="T70">gastos </text:span><text:span text:style-name="T193">para transporte y material académico en la modalidad presencial y con una distancia menor de 20kms., </text:span><text:span text:style-name="T194">por un importe de 350,00 EUROS (TRESCIENTOS CINCUENTA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186"> </text:span><text:span text:style-name="T194">Dª *****************</text:span><text:span text:style-name="T186"> </text:span><text:span text:style-name="T193">con NIF</text:span><text:span text:style-name="T283"> </text:span><text:span text:style-name="T193">número</text:span><text:span text:style-name="T194">: *****************, </text:span><text:span text:style-name="T425">para financiar la ejecución de </text:span><text:span text:style-name="T70">gastos de residencia o alquiler superior a 300 y material académico en la modalidad presencial</text:span><text:span text:style-name="T186"> </text:span><text:span text:style-name="T194">por un importe de 1.200,00 EUROS (MIL DOS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186"> </text:span><text:span text:style-name="T194">D. *****************</text:span><text:span text:style-name="T186"> </text:span><text:span text:style-name="T193">con NIF</text:span><text:span text:style-name="T283"> </text:span><text:span text:style-name="T193">número</text:span><text:span text:style-name="T194">: *****************,</text:span><text:span text:style-name="T285"> </text:span><text:span text:style-name="T303">para financiar la ejecución de </text:span><text:span text:style-name="T193">gastos para </text:span><text:soft-page-break/><text:span text:style-name="T193">transporte y material académico en la modalidad presencial y con una distancia superior a 40kms., </text:span><text:span text:style-name="T194">por un importe de 600,00 EUROS (SEIS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186"> </text:span><text:span text:style-name="T194">Dª ***************** </text:span><text:span text:style-name="T193">con NIF número: </text:span><text:span text:style-name="T194">*****************</text:span><text:span text:style-name="T305">, </text:span><text:span text:style-name="T303">para</text:span><text:span text:style-name="T186"> </text:span><text:span text:style-name="T193">financiar</text:span><text:span text:style-name="T298"> </text:span><text:span text:style-name="T303">la ejecución de </text:span><text:span text:style-name="T193">gastos para transporte y material académico en la modalidad presencial y con una distancia superior a 40kms., por un importe de 600,00 EUROS </text:span><text:span text:style-name="T194">(SEIS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186"> </text:span><text:span text:style-name="T194">D. *****************</text:span><text:span text:style-name="T186"> </text:span><text:span text:style-name="T193">con NIF</text:span><text:span text:style-name="T283"> </text:span><text:span text:style-name="T193">número</text:span><text:span text:style-name="T194">: *****************,</text:span><text:span text:style-name="T285"> </text:span><text:span text:style-name="T303">para financiar la ejecución de </text:span><text:span text:style-name="T193">gastos para transporte y material académico en la modalidad presencial y con una distancia superior a 40kms., por un importe de 600,00 EUROS </text:span><text:span text:style-name="T194">(SEIS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305">Dª </text:span><text:span text:style-name="T194">*****************</text:span><text:span text:style-name="T305">,</text:span><text:span text:style-name="T298"> </text:span><text:span text:style-name="T303">con número de NIE</text:span><text:span text:style-name="T305">: </text:span><text:span text:style-name="T194">*****************</text:span><text:span text:style-name="T305">,</text:span><text:span text:style-name="T298"> </text:span><text:span text:style-name="T303">para</text:span><text:span text:style-name="T186"> </text:span><text:span text:style-name="T193">financiar la ejecución</text:span><text:span text:style-name="T298"> </text:span><text:span text:style-name="T193">gastos para transporte y material académico en la modalidad presencial y con una distancia superior a 40kms., </text:span><text:span text:style-name="T194">por un importe de 600,00 EUROS</text:span><text:span text:style-name="T186"> </text:span><text:span text:style-name="T194">(SEIS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186"> </text:span><text:span text:style-name="T194">Dª. *****************</text:span><text:span text:style-name="T186"> </text:span><text:span text:style-name="T193">con NIF</text:span><text:span text:style-name="T283"> </text:span><text:span text:style-name="T193">número</text:span><text:span text:style-name="T194">: *****************,</text:span><text:span text:style-name="T298"> </text:span><text:span text:style-name="T303">para financiar la ejecución de </text:span><text:span text:style-name="T193">gastos para transporte y material académico en la modalidad presencial y con una distancia superior a 40kms., </text:span><text:span text:style-name="T194">por un importe de 600,00 EUROS (SEIS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298"> </text:span><text:span text:style-name="T305">D. </text:span><text:span text:style-name="T194">*****************</text:span><text:span text:style-name="T298"> </text:span><text:span text:style-name="T303">con NIF</text:span><text:span text:style-name="T298"> </text:span><text:span text:style-name="T303">número: </text:span><text:span text:style-name="T194">*****************,</text:span><text:span text:style-name="T298"> </text:span><text:span text:style-name="T303">para</text:span><text:span text:style-name="T186"> </text:span><text:span text:style-name="T193">financiar</text:span><text:span text:style-name="T298"> </text:span><text:span text:style-name="T303">la ejecución de </text:span><text:span text:style-name="T193">gastos para transporte y material académico en la modalidad presencial y con una distancia superior a 40kms., </text:span><text:span text:style-name="T194">por un importe de 600,00 EUROS (SEIS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298"> </text:span><text:span text:style-name="T305">D. </text:span><text:span text:style-name="T194">*****************</text:span><text:span text:style-name="T305">, </text:span><text:span text:style-name="T303">con número de NIE: </text:span><text:span text:style-name="T194">*****************</text:span><text:span text:style-name="T305">, </text:span><text:span text:style-name="T303">para</text:span><text:span text:style-name="T186"> </text:span><text:span text:style-name="T193">financiar la ejecución de</text:span><text:span text:style-name="T298"> </text:span><text:span text:style-name="T193">gastos para transporte y material académico en la modalidad presencial y con una distancia superior a 40kms., </text:span><text:span text:style-name="T194">por un importe de 600,00 EUROS (SEIS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298"> </text:span><text:span text:style-name="T305">Dª. </text:span><text:span text:style-name="T194">*****************</text:span><text:span text:style-name="T305">, </text:span><text:span text:style-name="T303">con número de NIE:</text:span><text:span text:style-name="T298"> </text:span><text:span text:style-name="T194">*****************</text:span><text:span text:style-name="T305">, </text:span><text:span text:style-name="T303">para</text:span><text:span text:style-name="T186"> </text:span><text:span text:style-name="T193">financiar la ejecución de</text:span><text:span text:style-name="T298"> </text:span><text:span text:style-name="T193">gastos para transporte y material académico en la modalidad presencial y con una distancia superior a 40kms., </text:span><text:span text:style-name="T194">por un importe de 600,00 EUROS (SEIS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186"> </text:span><text:span text:style-name="T194">D. *****************</text:span><text:span text:style-name="T186"> </text:span><text:span text:style-name="T193">con NIF</text:span><text:span text:style-name="T283"> </text:span><text:span text:style-name="T193">número</text:span><text:span text:style-name="T194">: *****************,</text:span><text:span text:style-name="T285"> </text:span><text:span text:style-name="T303">para financiar la ejecución de </text:span><text:span text:style-name="T193">gastos para transporte y material académico en la modalidad presencial y con una distancia superior a 40kms., </text:span><text:span text:style-name="T194">por un importe de 600,00 EUROS (SEIS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186"> </text:span><text:span text:style-name="T194">D. ***************** </text:span><text:span text:style-name="T193">con NIF número:</text:span><text:span text:style-name="T186"> </text:span><text:span text:style-name="T194">*****************, </text:span><text:span text:style-name="T303">para financiar la ejecución de </text:span><text:span text:style-name="T193">gastos para transporte y material académico en la modalidad presencial y con una distancia superior a 40kms., </text:span><text:span text:style-name="T194">por un importe de 600,00 EUROS(SEISCIENTOS EUROS) </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186"> </text:span><text:span text:style-name="T194">Dª. *****************,</text:span><text:span text:style-name="T186"> </text:span><text:span text:style-name="T193">con NIF número:</text:span><text:span text:style-name="T186"> </text:span><text:span text:style-name="T194">*****************,</text:span><text:span text:style-name="T298"> </text:span><text:span text:style-name="T303">para financiar la ejecución </text:span><text:span text:style-name="T193">gastos para transporte y material académico en la modalidad no presencial ,</text:span><text:span text:style-name="T186"> </text:span><text:span text:style-name="T194">por un importe de 400,00 EUROS (CUATRO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186"> </text:span><text:span text:style-name="T193">D. </text:span><text:span text:style-name="T194">*****************, </text:span><text:span text:style-name="T193">con NIF número:</text:span><text:span text:style-name="T186"> </text:span><text:span text:style-name="T194">*****************</text:span><text:span text:style-name="T298"> </text:span><text:span text:style-name="T303">para financiar la ejecución </text:span><text:span text:style-name="T193">gastos para transporte y material académico en la modalidad semipresencial entre 20 y 40 km.,</text:span><text:span text:style-name="T186"> </text:span><text:span text:style-name="T194">por un importe de 300,00 EUROS (TRESCIENTOS EUROS)</text:span></text:p>
      <text:p text:style-name="P216"><text:span text:style-name="T301">DECLARAR TOTALMENTE justificada la subvención concedida mediante acuerdo de la JGL de fecha </text:span><text:span text:style-name="T190">12/02/2024</text:span><text:span text:style-name="T186"> </text:span><text:span text:style-name="T190">a D. </text:span><text:span text:style-name="T191">*****************,</text:span><text:span text:style-name="T186"> </text:span><text:span text:style-name="T190">con NIF número: </text:span><text:span text:style-name="T191">***************** </text:span><text:span text:style-name="T300">para financiar la ejecución </text:span><text:span text:style-name="T190">gastos para transporte y </text:span><text:span text:style-name="T190">material académico en la modalidad presencial entre 20 y 40 km., </text:span><text:span text:style-name="T191">por un importe de 450,00 EUROS (CUATROCIENTOS CINCUENTA EUROS)</text:span></text:p>
      <text:p text:style-name="P216"><text:span text:style-name="T301">DECLARAR TOTALMENTE justificada la subvención concedida mediante acuerdo de la JGL de fecha </text:span><text:span text:style-name="T190">12/02/2024</text:span><text:span text:style-name="T186"> </text:span><text:span text:style-name="T190">a </text:span><text:span text:style-name="T301">D. </text:span><text:span text:style-name="T191">*****************</text:span><text:span text:style-name="T298"> </text:span><text:span text:style-name="T300">con NIF número: </text:span><text:span text:style-name="T191">*****************</text:span><text:span text:style-name="T301"> </text:span><text:span text:style-name="T300">para financiar la ejecución </text:span><text:span text:style-name="T190">gastos para transporte y material académico en la modalidad presencial superior 40 km., </text:span><text:span text:style-name="T191">por un importe de 600,00 EUROS (SEISCIENTOS EUROS) </text:span></text:p>
      <text:p text:style-name="P214"><text:span text:style-name="T305">DECLARAR TOTALMENTE justificada la subvención concedida mediante acuerdo de la JGL de fecha </text:span><text:span text:style-name="T193">12/02/2024</text:span><text:span text:style-name="T186"> </text:span><text:span text:style-name="T193">a Dª. </text:span><text:span text:style-name="T194">***************** </text:span><text:span text:style-name="T193">con NIF número: </text:span><text:span text:style-name="T194">*****************,</text:span><text:span text:style-name="T298"> </text:span><text:span text:style-name="T303">para financiar la ejecución </text:span><text:span text:style-name="T193">gastos para transporte y material académico en la modalidad presencial superior 40 km., </text:span><text:span text:style-name="T194">por un importe de 600,00 EUROS (SEISCIENTOS EUROS)</text:span></text:p>
      <text:p text:style-name="P255"><text:span text:style-name="Strong_20_Emphasis"><text:span text:style-name="T274">DECLARAR TOTALMENTE justificada la subvención concedida mediante acuerdo de la JGL de fecha 12/02/2024 a Dª. </text:span></text:span><text:span text:style-name="Strong_20_Emphasis"><text:span text:style-name="T182">*****************</text:span></text:span><text:span text:style-name="Strong_20_Emphasis"><text:span text:style-name="T274"> , con NIF número: </text:span></text:span><text:span text:style-name="Strong_20_Emphasis"><text:span text:style-name="T182">*****************</text:span></text:span><text:span text:style-name="Strong_20_Emphasis"><text:span text:style-name="T274">, para financiar la ejecución gastos para transporte y material académico en la modalidad presencial superior 40 km., por un importe de 600,00 EUROS (SEISCIENTOS EUROS) </text:span></text:span></text:p>
      <text:p text:style-name="P255"><text:soft-page-break/><text:span text:style-name="Strong_20_Emphasis"><text:span text:style-name="T274">TERCERO.-</text:span></text:span><text:span text:style-name="T274"> Comunicar el error material o de hecho detectado en la </text:span><text:span text:style-name="Strong_20_Emphasis"><text:span text:style-name="T274">Junta de Gobierno Local</text:span></text:span><text:span text:style-name="T274">, en sesión </text:span><text:span text:style-name="Strong_20_Emphasis"><text:span text:style-name="T274">Ordinaria </text:span></text:span><text:span text:style-name="T274">celebrada el día </text:span><text:span text:style-name="Strong_20_Emphasis"><text:span text:style-name="T274">29/10/2024</text:span></text:span><text:span text:style-name="T274">, mediante el cual se acordó declarar el inicio del expediente de reintegro total y parcial la subvención concedida a</text:span><text:span text:style-name="Strong_20_Emphasis"><text:span text:style-name="T274"> Dª </text:span></text:span><text:span text:style-name="Strong_20_Emphasis"><text:span text:style-name="T182">*****************</text:span></text:span><text:span text:style-name="Strong_20_Emphasis"><text:span text:style-name="T274">, con NIF número </text:span></text:span><text:span text:style-name="Strong_20_Emphasis"><text:span text:style-name="T182">*****************</text:span></text:span><text:span text:style-name="T279"> </text:span><text:span text:style-name="T274">por importe de 400,00 euros, de tal forma que donde dice:</text:span></text:p>
      <text:p text:style-name="P248"><text:span text:style-name="T8">&lt;&lt;PRIMERO.- DECLARAR</text:span><text:span text:style-name="T432"> </text:span><text:span text:style-name="T149">el inicio del expediente de reintegro total y parcial de los beneficiarios que se relacionan a continuación en base a la modalidad y el importe no justificado:</text:span></text:p>
      <text:p text:style-name="P271">D) MODALIDAD NO PRESENCIAL U ONLINE: cuantía fija de 400,00 euros</text:p>
      <text:p text:style-name="P273"><text:span text:style-name="T8">1.- </text:span><text:span text:style-name="T195">Dª </text:span><text:span text:style-name="T197">*****************</text:span><text:span text:style-name="T195">, con NIF número </text:span><text:span text:style-name="T197">*****************</text:span><text:span text:style-name="T198">&gt;&gt;</text:span></text:p>
      <text:p text:style-name="P239">Debe decir:</text:p>
      <text:p text:style-name="P241">En base a la documentación obrante en el expediente y las comprobaciones realizadas, se concluye lo siguiente: la subvención concedida a los beneficiarios que se relacionan a continuación HA QUEDADO TOTALMENTE JUSTIFICADA:</text:p>
      <text:p text:style-name="P274">D) MODALIDAD NO PRESENCIAL U ONLINE: CUANTÍA FIJA DE 400,00 EUROS</text:p>
      <text:p text:style-name="P275">Dª <text:span text:style-name="T6">*****************</text:span>, con NIF número <text:span text:style-name="T6">*****************</text:span></text:p>
      <text:p text:style-name="P269"><text:span text:style-name="T114">CUARTO.-</text:span><text:span text:style-name="T280"> </text:span><text:span text:style-name="T272">NOTIFICAR</text:span><text:span text:style-name="T280"> </text:span><text:span text:style-name="T274">la presente Resolución al interesado, de conformidad con lo dispuesto en los artículos 40 a 44 de la Ley 39/2015 de 01 de octubre, del Procedimiento Administrativo Común de las Administraciones Públicas, haciéndole saber </text:span><text:span text:style-name="T311">que</text:span><text:span text:style-name="T280"> </text:span><text:span text:style-name="T274">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311">a</text:span><text:span text:style-name="T274">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224"><text:span text:style-name="T146">No se podrá interponer recurso contencioso administrativo hasta </text:span><text:span text:style-name="T49">que</text:span> <text:span text:style-name="T146">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span></text:p>
      <text:p text:style-name="P249"><text:span text:style-name="T172">QUINTO- COMUNICAR </text:span><text:span text:style-name="T170">el resultado del acuerdo adoptado por el órgano competente a la Intervención General de esta entidad&gt;&gt;</text:span></text:p>
      <text:p text:style-name="P253">Considerando que la adopción de este acuerdo es competencia de la Junta de Gobierno Local en virtud de las delegaciones efectuadas por la Alcaldesa de este Ayuntamiento , mediante Decreto 2023/3347 de fecha 19 de junio de 2023.</text:p>
      <text:p text:style-name="P270"><text:span text:style-name="T403">Por todo ello </text:span><text:span text:style-name="T404">PROPONGO </text:span><text:span text:style-name="T319">a la Junta de Gobierno Local:</text:span></text:p>
      <text:p text:style-name="P277"/>
      <text:p text:style-name="P256">PROPUESTA DE RESOLUCIÓN JUSTIFICACIÓN</text:p>
      <text:p text:style-name="P256"/>
      <text:p text:style-name="P218">PRIMERO.- ACEPTAR la documentación presentada por cada una de las personas que a continuación se relacionan:</text:p>
      <text:p text:style-name="P214"><text:span text:style-name="T271">- </text:span><text:span text:style-name="T273">A</text:span><text:span text:style-name="T153"> </text:span><text:span text:style-name="T182">Dª. ***************** </text:span><text:span text:style-name="T181">con NIF</text:span><text:span text:style-name="T281"> </text:span><text:span text:style-name="T181">número</text:span><text:span text:style-name="T182">: *****************</text:span><text:span text:style-name="T194">, </text:span><text:span text:style-name="T303">en relación a la resolución del acuerdo de JGL de fecha 29/10/2024, de la no justificación y justificación parcial de la subvención concedida en concurrencia competitiva, destinada a los estudiantes del municipio de Mogán año 2023/24 </text:span></text:p>
      <text:p text:style-name="P214"><text:span text:style-name="T315">- </text:span><text:span text:style-name="T317">A</text:span><text:span text:style-name="T290"> </text:span><text:span text:style-name="T304">D. </text:span><text:span text:style-name="T194">*****************</text:span><text:span text:style-name="T304">,</text:span><text:span text:style-name="T297"> </text:span><text:span text:style-name="T302">con NIF número: </text:span><text:span text:style-name="T194">*****************</text:span><text:span text:style-name="T304">, </text:span><text:span text:style-name="T302">en relación a la resolución del acuerdo de JGL de fecha 29/10/2024, de la no justificación y justificación parcial de la subvención concedida en concurrencia competitiva, destinada a los estudiantes del municipio de Mogán año 2023/24 </text:span></text:p>
      <text:p text:style-name="P214"><text:span text:style-name="T305">- </text:span><text:span text:style-name="T303">A</text:span><text:span text:style-name="T298"> </text:span><text:span text:style-name="T194">Dª ***************** </text:span><text:span text:style-name="T193">con DNI número</text:span><text:span text:style-name="T194">: *****************</text:span><text:span text:style-name="T193">, en representación de </text:span><text:span text:style-name="T194">D. *****************</text:span><text:span text:style-name="T186"> </text:span><text:span text:style-name="T193">con NIF</text:span><text:span text:style-name="T283"> </text:span><text:span text:style-name="T193">número:</text:span><text:span text:style-name="T186"> </text:span><text:span text:style-name="T194">*****************, </text:span><text:span text:style-name="T303">en relación a la resolución del acuerdo de JGL de fecha 29/10/2024, de la no justificación y justificación parcial de la subvención concedida en concurrencia competitiva, destinada a los estudiantes del municipio de Mogán año 2023/24 </text:span></text:p>
      <text:p text:style-name="P214"><text:span text:style-name="T193">- </text:span><text:span text:style-name="T303">A</text:span><text:span text:style-name="T306"> </text:span><text:span text:style-name="T313">Dª </text:span><text:span text:style-name="T182">*****************</text:span><text:span text:style-name="T313">, </text:span><text:span text:style-name="T311">con NIE número:</text:span><text:span text:style-name="T306"> </text:span><text:span text:style-name="T182">*****************</text:span><text:span text:style-name="T313">, LA DEVOLUCIÓN VOLUNTARIA </text:span><text:span text:style-name="T311">por importe total de 50,84 euros (CINCUENTA EUROS CON OCHENTA Y CUATRO CÉNTIMOS), en concepto de la cantidad no justificada incluido los intereses de demora. </text:span></text:p>
      <text:p text:style-name="P214"><text:span text:style-name="T193">-A</text:span><text:span text:style-name="T306"> </text:span><text:span text:style-name="T313">Dª </text:span><text:span text:style-name="T182">*****************</text:span><text:span text:style-name="T313">, </text:span><text:span text:style-name="T311">con número de DNI: </text:span><text:span text:style-name="T182">*****************</text:span><text:span text:style-name="T313">, LA DEVOLUCIÓN VOLUNTARIA </text:span><text:span text:style-name="T311">por importe total de 96,60 euros (NOVENTA Y SEIS EUROS CON SESENTA CÉNTIMOS), en concepto de la cantidad no justificada incluido los intereses de demora.</text:span></text:p>
      <text:p text:style-name="P230"><text:span text:style-name="T147">- A </text:span><text:span text:style-name="T7">Dª </text:span><text:span text:style-name="T45">*****************</text:span><text:span text:style-name="T73"> </text:span><text:span text:style-name="T69">con DNI</text:span><text:span text:style-name="T407"> </text:span><text:span text:style-name="T69">número: *****************</text:span><text:span text:style-name="T67">, </text:span><text:span text:style-name="T415">LA DEVOLUCIÓN TOTAL y voluntaria </text:span><text:span text:style-name="T69">por importe de </text:span><text:span text:style-name="T7">600,00 euros (SEISCIENTOS EUROS)</text:span><text:span text:style-name="T402"> </text:span><text:span text:style-name="T147">en concepto de cantidad no empleada para la finalidad para la que fue </text:span><text:span text:style-name="T147">concedida y de la cantidad de </text:span><text:span text:style-name="T7">17,20 EUROS (DIECISIESTE EUROS Y VEINTE CÉNTIMOS) </text:span><text:span text:style-name="T147">en concepto de liquidación de intereses de demora.</text:span></text:p>
      <text:p text:style-name="P214"><text:span text:style-name="T316">-</text:span><text:span text:style-name="T306"> </text:span><text:span text:style-name="T318">A </text:span><text:span text:style-name="T194">D. ***************** con NIF</text:span><text:span text:style-name="T283"> </text:span><text:span text:style-name="T194">número: *****************,</text:span><text:span text:style-name="T298"> </text:span><text:span text:style-name="T305">,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pan text:style-name="T305">- </text:span><text:span text:style-name="T303">A</text:span><text:span text:style-name="T298"> </text:span><text:span text:style-name="T305">Dª. </text:span><text:span text:style-name="T194">*****************</text:span><text:span text:style-name="T305"> con NIF número: </text:span><text:span text:style-name="T194">*****************,</text:span><text:span text:style-name="T305"> LA DEVOLUCIÓN VOLUNTARIA </text:span><text:span text:style-name="T303">por importe total de 21,00(VEINTIUN EUROS), en concepto de la cantidad no justificada incluido los intereses de demora. </text:span></text:p>
      <text:p text:style-name="P214"><text:span text:style-name="T305">- </text:span><text:span text:style-name="T303">A</text:span><text:span text:style-name="T298"> </text:span><text:span text:style-name="T305">D. </text:span><text:span text:style-name="T194">*****************</text:span><text:span text:style-name="T305"> con NIF número: </text:span><text:span text:style-name="T194">*****************</text:span><text:span text:style-name="T305">,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pan text:style-name="T305">- </text:span><text:span text:style-name="T303">A</text:span><text:span text:style-name="T298"> </text:span><text:span text:style-name="T305">Dª </text:span><text:span text:style-name="T194">*****************</text:span><text:span text:style-name="T305"> con NIF número: </text:span><text:span text:style-name="T194">*****************</text:span><text:span text:style-name="T305">,</text:span><text:span text:style-name="T298"> </text:span><text:span text:style-name="T303">en representación de</text:span><text:span text:style-name="T298"> </text:span><text:span text:style-name="T305">D. </text:span><text:span text:style-name="T194">*****************</text:span><text:span text:style-name="T305"> con NIF número: </text:span><text:span text:style-name="T194">*****************</text:span><text:span text:style-name="T305">, </text:span><text:span text:style-name="T303">en relación a la resolución del acuerdo de JGL de fecha 29/10/2024, de la no justificación y </text:span><text:soft-page-break/><text:span text:style-name="T303">justificación parcial de la subvención concedida en concurrencia competitiva, destinada a los estudiantes del municipio de Mogán año 2023/24.</text:span></text:p>
      <text:p text:style-name="P214"><text:span text:style-name="T194">-</text:span><text:span text:style-name="T186"> </text:span><text:span text:style-name="T193">A </text:span><text:span text:style-name="T194">Dª *****************, con NIF número: *****************</text:span><text:span text:style-name="T193">, en representación de </text:span><text:span text:style-name="T194">D. *****************, con NIF número: *****************, </text:span><text:span text:style-name="T305">LA DEVOLUCIÓN VOLUNTARIA </text:span><text:span text:style-name="T303">por importe total de 69,91(SESENTA Y NUEVA CON NOVENTA Y UN EUROS), en concepto de la cantidad no justificada incluido los intereses de demora. </text:span></text:p>
      <text:p text:style-name="P214"><text:span text:style-name="T303">- A</text:span><text:span text:style-name="T298"> </text:span><text:span text:style-name="T305">Dª </text:span><text:span text:style-name="T194">*****************</text:span><text:span text:style-name="T305"> con NIF número: </text:span><text:span text:style-name="T194">*****************</text:span><text:span text:style-name="T305">,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pan text:style-name="T305">- </text:span><text:span text:style-name="T303">A</text:span><text:span text:style-name="T298"> </text:span><text:span text:style-name="T305">D. </text:span><text:span text:style-name="T194">*****************</text:span><text:span text:style-name="T305"> con NIF número: </text:span><text:span text:style-name="T194">*****************</text:span><text:span text:style-name="T305">,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pan text:style-name="T193">- A</text:span><text:span text:style-name="T186"> </text:span><text:span text:style-name="T194">Dª *****************, con NIF número: *****************</text:span><text:span text:style-name="T193">, en representación de </text:span><text:span text:style-name="T194">Dª *****************, con NIF número: *****************, </text:span><text:span text:style-name="T305">LA DEVOLUCIÓN VOLUNTARIA </text:span><text:span text:style-name="T303">por importe total de 16,92 (DIEICISEIS CON NOVENTA Y DOS EUROS), en concepto de la cantidad no justificada incluido los intereses de demora.</text:span></text:p>
      <text:p text:style-name="P214"><text:span text:style-name="T303">-A</text:span><text:span text:style-name="T298"> </text:span><text:span text:style-name="T305">D. </text:span><text:span text:style-name="T194">*****************</text:span><text:span text:style-name="T305"> con NIF número: </text:span><text:span text:style-name="T194">*****************</text:span><text:span text:style-name="T305">,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pan text:style-name="T305">- </text:span><text:span text:style-name="T303">A </text:span><text:span text:style-name="T305">Dª. </text:span><text:span text:style-name="T194">*****************</text:span><text:span text:style-name="T305"> con NIF número: </text:span><text:span text:style-name="T194">*****************</text:span><text:span text:style-name="T305">, LA DEVOLUCIÓN VOLUNTARIA</text:span><text:span text:style-name="T303">por importe total de 20,97 (VEINTE CON NOVENTA Y SIETE EUROS), en concepto de la cantidad no justificada incluido los intereses de demora.</text:span></text:p>
      <text:p text:style-name="P214"><text:span text:style-name="T305">- </text:span><text:span text:style-name="T303">A</text:span><text:span text:style-name="T298"> </text:span><text:span text:style-name="T305">Dª </text:span><text:span text:style-name="T194">*****************</text:span><text:span text:style-name="T305"> con NIF número: </text:span><text:span text:style-name="T194">*****************</text:span><text:span text:style-name="T305">,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pan text:style-name="T194">- </text:span><text:span text:style-name="T193">A</text:span><text:span text:style-name="T186"> </text:span><text:span text:style-name="T194">Dª *****************, con NIF número: *****************</text:span><text:span text:style-name="T193">, en representación de </text:span><text:span text:style-name="T194">D. *************, con NIF número: *****************, </text:span><text:span text:style-name="T305">LA DEVOLUCIÓN VOLUNTARIA </text:span><text:span text:style-name="T303">por importe total de 616,92 (SEISCIENTOS DIEICISEIS CON NOVENTA Y DOS EUROS), en concepto de la cantidad no justificada incluido los intereses de demora.</text:span></text:p>
      <text:p text:style-name="P214"><text:span text:style-name="T193">- </text:span><text:span text:style-name="T303">A</text:span><text:span text:style-name="T298"> </text:span><text:span text:style-name="T305">D. </text:span><text:span text:style-name="T194">*****************</text:span><text:span text:style-name="T305"> con NIF número: </text:span><text:span text:style-name="T194">*****************,</text:span><text:span text:style-name="T305"> LA DEVOLUCIÓN VOLUNTARIA</text:span><text:span text:style-name="T298"> </text:span><text:span text:style-name="T303">por importe total de 179,73 (CIENTO SETENTA Y NUEVE CON SETENTA Y TRES EUROS), en concepto de la cantidad no justificada incluido los intereses de demora. </text:span></text:p>
      <text:p text:style-name="P214"><text:span text:style-name="T193">- A</text:span><text:span text:style-name="T298"> </text:span><text:span text:style-name="T305">Dª. ****************** con NIF número: ****************, LA DEVOLUCIÓN VOLUNTARIA</text:span><text:span text:style-name="T298"> </text:span><text:span text:style-name="T303">por importe total de 11,09 (ONCE EUROS CON NUEVE ), en concepto de la cantidad no justificada incluido los intereses de demora. </text:span></text:p>
      <text:p text:style-name="P214"><text:span text:style-name="T305">- </text:span><text:span text:style-name="T303">A</text:span><text:span text:style-name="T298"> </text:span><text:span text:style-name="T305">D. </text:span><text:span text:style-name="T194">*****************</text:span><text:span text:style-name="T305"> con NIF número: </text:span><text:span text:style-name="T194">*****************</text:span><text:span text:style-name="T305">,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pan text:style-name="T303">-A </text:span><text:span text:style-name="T305">Dª </text:span><text:span text:style-name="T194">*****************</text:span><text:span text:style-name="T305"> con NIF número: </text:span><text:span text:style-name="T194">*****************</text:span><text:span text:style-name="T305">,</text:span><text:span text:style-name="T298"> </text:span><text:span text:style-name="T303">en representación de</text:span><text:span text:style-name="T298"> </text:span><text:span text:style-name="T305">D. </text:span><text:span text:style-name="T194">*****************</text:span><text:span text:style-name="T305"> con NIF número: </text:span><text:span text:style-name="T194">*****************</text:span><text:span text:style-name="T305">,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pan text:style-name="T305">-</text:span><text:span text:style-name="T298"> </text:span><text:span text:style-name="T303">A</text:span><text:span text:style-name="T298"> </text:span><text:span text:style-name="T305">Dª </text:span><text:span text:style-name="T194">*****************</text:span><text:span text:style-name="T305"> con NIF número: </text:span><text:span text:style-name="T194">*****************</text:span><text:span text:style-name="T305">,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pan text:style-name="T193">- A </text:span><text:span text:style-name="T194">D. *****************,</text:span><text:span text:style-name="T186"> </text:span><text:span text:style-name="T194">con NIF número: *****************</text:span><text:span text:style-name="T298">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pan text:style-name="T193">- A </text:span><text:span text:style-name="T194">D. *****************,</text:span><text:span text:style-name="T186"> </text:span><text:span text:style-name="T194">con NIF número: *****************</text:span><text:span text:style-name="T298">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14"><text:span text:style-name="T193">- A </text:span><text:span text:style-name="T305">D. </text:span><text:span text:style-name="T194">*****************</text:span><text:span text:style-name="T298"> </text:span><text:span text:style-name="T303">con NIF número: </text:span><text:span text:style-name="T194">*****************</text:span><text:span text:style-name="T298"> </text:span><text:span text:style-name="T303">en relación a la resolución del acuerdo de JGL de fecha 29/10/2024, de la no justificación y justificación parcial de la subvención concedida en concurrencia competitiva, destinada a los estudiantes del municipio de Mogán año 2023/24.</text:span></text:p>
      <text:p text:style-name="P230"><text:span text:style-name="T67">- A </text:span><text:span text:style-name="T69">Dª.</text:span><text:span text:style-name="T72"> </text:span><text:span text:style-name="T69">***************** con NIF número: *****************</text:span><text:span text:style-name="T411"> </text:span><text:span text:style-name="T414">en relación a la resolución del acuerdo de JGL de fecha 29/10/2024, de la no justificación y justificación parcial de la subvención concedida en concurrencia competitiva, destinada a los estudiantes del municipio de Mogán año 2023/24.</text:span></text:p>
      <text:p text:style-name="P230"><text:span text:style-name="T67">- A</text:span><text:span text:style-name="T72"> </text:span><text:span text:style-name="T415">Dª.</text:span><text:span text:style-name="T410"> </text:span><text:span text:style-name="T69">*****************</text:span><text:span text:style-name="T411"> </text:span><text:span text:style-name="T415">, </text:span><text:span text:style-name="T414">con NIF número:</text:span><text:span text:style-name="T415"> </text:span><text:span text:style-name="T69">*****************,</text:span><text:span text:style-name="T411"> </text:span><text:span text:style-name="T414">en relación a la resolución del acuerdo de JGL de fecha 29/10/2024, de la no justificación y justificación parcial de la subvención concedida en concurrencia competitiva, destinada a los estudiantes del municipio de Mogán año 2023/24.</text:span></text:p>
      <text:p text:style-name="P231">SEGUNDO - DECLARAR TOTALMENTE JUSTIFICADA la subvención concedida a las personas que a continuación se relacionan:</text:p>
      <text:p text:style-name="P214"><text:span text:style-name="T316">DECLARAR TOTALMENTE justificada la subvención concedida mediante acuerdo de la JGL de fecha </text:span><text:span text:style-name="T311">12/02/2024 a</text:span><text:span text:style-name="T306"> </text:span><text:span text:style-name="T182">Dª. ***************** </text:span><text:span text:style-name="T181">con NIF</text:span><text:span text:style-name="T281"> </text:span><text:span text:style-name="T181">número</text:span><text:span text:style-name="T182">: *****************</text:span><text:span text:style-name="T184"> </text:span><text:span text:style-name="T193">para la colaboración con los gastos relacionados con el transporte y el material de uso académico para la realización de estudios en la modalidad presencial:distancia </text:span><text:soft-page-break/><text:span text:style-name="T193">superior a 40 kms, </text:span><text:span text:style-name="T194">por un importe de 600,00 EUROS</text:span><text:span text:style-name="T298"> </text:span><text:span text:style-name="T305">(SEISCIENTOS EUROS), </text:span><text:span text:style-name="T181">y </text:span><text:span text:style-name="T311">la no procedencia del inicio del reintegro de los intereses de demora por </text:span><text:span text:style-name="T181">CINCO EUROS CON CINCUENTA Y UN CÉNTIMOS (5,51 ) </text:span></text:p>
      <text:p text:style-name="P214"><text:span text:style-name="T272">DECLARAR TOTALMENTE justificada la subvención concedida mediante acuerdo de la JGL de fecha </text:span><text:span text:style-name="T276">12/02/2024 a </text:span><text:span text:style-name="T305">Dº </text:span><text:span text:style-name="T194">*****************</text:span><text:span text:style-name="T305">,</text:span><text:span text:style-name="T298"> </text:span><text:span text:style-name="T303">con NIF número: </text:span><text:span text:style-name="T194">*****************</text:span><text:span text:style-name="T305">,</text:span><text:span text:style-name="T186"> </text:span><text:span text:style-name="T193">para la colaboración con los gastos relacionados con el transporte y el material de uso académico para la realización de estudios en la modalidad presencial:distancia superior a 40 kms, </text:span><text:span text:style-name="T194">por un importe de 600,00 EUROS</text:span><text:span text:style-name="T298"> </text:span><text:span text:style-name="T305">(SEISCIENTOS EUROS)</text:span></text:p>
      <text:p text:style-name="P214"><text:span text:style-name="T313">DECLARAR TOTALMENTE justificada la subvención concedida mediante acuerdo de la JGL de fecha </text:span><text:span text:style-name="T311">12/02/2024 a</text:span><text:span text:style-name="T186"> </text:span><text:span text:style-name="T194">D. *****************</text:span><text:span text:style-name="T186"> </text:span><text:span text:style-name="T193">con NIF</text:span><text:span text:style-name="T283"> </text:span><text:span text:style-name="T193">número:</text:span><text:span text:style-name="T186"> </text:span><text:span text:style-name="T194">*****************,</text:span><text:span text:style-name="T193">para la colaboración con los gastos relacionados con el transporte y el material de uso académico para la realización de estudios en la modalidad presencial:distancia superior a 40 kms, </text:span><text:span text:style-name="T194">por un importe de 600,00 EUROS</text:span><text:span text:style-name="T186"> </text:span><text:span text:style-name="T303">, </text:span><text:span text:style-name="T305">(SEISCIENTOS EUROS)</text:span></text:p>
      <text:p text:style-name="P214"><text:span text:style-name="T305">DECLARAR TOTALMENTE justificada la subvención concedida mediante acuerdo de la JGL de fecha </text:span><text:span text:style-name="T303">12/02/2024 a</text:span><text:span text:style-name="T186"> </text:span><text:span text:style-name="T305">Dª </text:span><text:span text:style-name="T194">*****************,</text:span><text:span text:style-name="T305"> </text:span><text:span text:style-name="T303">con NIE número:</text:span><text:span text:style-name="T194">*****************</text:span><text:span text:style-name="T305">, </text:span><text:span text:style-name="T193">con destino a financiar parcialmente la ejecución de </text:span><text:span text:style-name="T70">gastos para transporte y material académico en la modalidad semipresencial y con una distancia superior a 40kms.,</text:span><text:span text:style-name="T186"> </text:span><text:span text:style-name="T194">por un importe de 450,00 EUROS.(CUATROCIENTOS CINCUENTA EUROS)</text:span></text:p>
      <text:p text:style-name="P214"><text:span text:style-name="T305">DECLARAR TOTALMENTE justificada la subvención concedida mediante acuerdo de la JGL de fecha </text:span><text:span text:style-name="T303">12/02/2024 a</text:span><text:span text:style-name="T186"> </text:span><text:span text:style-name="T305">Dª </text:span><text:span text:style-name="T194">*****************</text:span><text:span text:style-name="T305">, </text:span><text:span text:style-name="T303">con número de DNI: </text:span><text:span text:style-name="T194">*****************,</text:span><text:span text:style-name="T305"> </text:span><text:span text:style-name="T193">con destino a financiar parcialmente la ejecución de </text:span><text:span text:style-name="T70">gastos para transporte y material académico en la modalidad semipresencial y con una distancia superior a 40kms.,</text:span><text:span text:style-name="T186"> </text:span><text:span text:style-name="T194">por un importe de 450,00 EUROS (CUATROCIENTOS CINCUENTA EUROS)</text:span></text:p>
      <text:p text:style-name="P214"><text:span text:style-name="T305">DECLARAR TOTALMENTE justificada la subvención concedida mediante acuerdo de la JGL de fecha </text:span><text:span text:style-name="T193">12/02/2024</text:span><text:span text:style-name="T186"> </text:span><text:span text:style-name="T193">a </text:span><text:span text:style-name="T194">D. *****************</text:span><text:span text:style-name="T305">, </text:span><text:span text:style-name="T193">con DNI</text:span><text:span text:style-name="T283"> </text:span><text:span text:style-name="T193">número: </text:span><text:span text:style-name="T194">*****************, </text:span><text:span text:style-name="T193">para financiar la ejecución de gastos para transporte y material académico, </text:span><text:span text:style-name="T194">por un importe de 600,00 EUROS (SEISCIENTOS EUROS)</text:span></text:p>
      <text:p text:style-name="P214"><text:span text:style-name="T305">DECLARAR TOTALMENTE justificada la subvención concedida mediante acuerdo de la JGL de fecha </text:span><text:span text:style-name="T193">12/02/2024</text:span><text:span text:style-name="T186"> </text:span><text:span text:style-name="T193">a </text:span><text:span text:style-name="T194">D.*****************, </text:span><text:span text:style-name="T193">con NIF</text:span><text:span text:style-name="T283"> </text:span><text:span text:style-name="T193">número:</text:span><text:span text:style-name="T186"> </text:span><text:span text:style-name="T194">*****************,</text:span><text:span text:style-name="T298"> </text:span><text:span text:style-name="T193">para financiar la ejecución de gastos para transporte y material académico, </text:span><text:span text:style-name="T194">por un importe de 600,00 EUROS (SEIS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 </text:span><text:span text:style-name="T305">Dª </text:span><text:span text:style-name="T194">*****************</text:span><text:span text:style-name="T305">, </text:span><text:span text:style-name="T303">con número de NIE:</text:span><text:span text:style-name="T298"> </text:span><text:span text:style-name="T194">*****************</text:span><text:span text:style-name="T305">, </text:span><text:span text:style-name="T193">para financiar la ejecución de gastos </text:span><text:span text:style-name="T70">para transporte y material académico en la modalidad presencial y con una distancia entre 20 y 40kms.,</text:span><text:span text:style-name="T186"> </text:span><text:span text:style-name="T194">por un importe de 450,00 EUROS (CUATROCIENTOS CINCUENTA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298"> </text:span><text:span text:style-name="T194">D. ***************, </text:span><text:span text:style-name="T193">con NIF</text:span><text:span text:style-name="T283"> </text:span><text:span text:style-name="T193">número: *****************</text:span><text:span text:style-name="T194">, </text:span><text:span text:style-name="T193">para financiar la ejecución de gastos</text:span><text:span text:style-name="T72"> </text:span><text:span text:style-name="T70">de residencia o alquiler entre 150 y 300 y material académico en la modalidad presencial</text:span><text:span text:style-name="T186"> </text:span><text:span text:style-name="T194">por un importe de 1.000,00 EUROS (MIL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298"> </text:span><text:span text:style-name="T194">D. *****************</text:span><text:span text:style-name="T186"> </text:span><text:span text:style-name="T193">con NIF</text:span><text:span text:style-name="T283"> </text:span><text:span text:style-name="T193">número:</text:span><text:span text:style-name="T186"> </text:span><text:span text:style-name="T194">*****************,</text:span><text:span text:style-name="T298"> </text:span><text:span text:style-name="T303">para financiar la ejecución </text:span><text:span text:style-name="T193">gastos para transporte y material académico en la modalidad presencial y con una distancia menor de 20kms., </text:span><text:span text:style-name="T194">por un importe de 350,00 EUROS</text:span><text:span text:style-name="T186"> </text:span><text:span text:style-name="T194">(TRESCIENTOS CINCUENTA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186"> </text:span><text:span text:style-name="T194">D. *****************</text:span><text:span text:style-name="T186"> </text:span><text:span text:style-name="T193">con NIF</text:span><text:span text:style-name="T283"> </text:span><text:span text:style-name="T193">número:</text:span><text:span text:style-name="T186"> </text:span><text:span text:style-name="T194">*****************</text:span><text:span text:style-name="T305">, </text:span><text:span text:style-name="T303">para</text:span><text:span text:style-name="T186"> </text:span><text:span text:style-name="T193">financiar la ejecución de </text:span><text:span text:style-name="T70">gastos </text:span><text:span text:style-name="T193">para transporte y material académico en la modalidad presencial y con una distancia menor de 20kms., </text:span><text:span text:style-name="T194">por un importe de 350,00 EUROS (TRESCIENTOS CINCUENTA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186"> </text:span><text:span text:style-name="T194">Dª *****************</text:span><text:span text:style-name="T186"> </text:span><text:span text:style-name="T193">con NIF</text:span><text:span text:style-name="T283"> </text:span><text:span text:style-name="T193">número</text:span><text:span text:style-name="T194">: *****************, </text:span><text:span text:style-name="T425">para financiar la ejecución de </text:span><text:span text:style-name="T70">gastos de residencia o alquiler superior a 300 y material académico en la modalidad presencial</text:span><text:span text:style-name="T186"> </text:span><text:span text:style-name="T194">por un importe de 1.200,00 EUROS (MIL DOS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186"> </text:span><text:span text:style-name="T194">D. ****************</text:span><text:span text:style-name="T186"> </text:span><text:span text:style-name="T193">con NIF</text:span><text:span text:style-name="T283"> </text:span><text:span text:style-name="T193">número</text:span><text:span text:style-name="T194">: *************,</text:span><text:span text:style-name="T285"> </text:span><text:span text:style-name="T303">para financiar la ejecución de </text:span><text:span text:style-name="T193">gastos para transporte y material académico en la modalidad presencial y con una distancia superior a 40kms., </text:span><text:span text:style-name="T194">por un importe de 600,00 EUROS (SEIS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186"> </text:span><text:span text:style-name="T194">Dª ***************** </text:span><text:span text:style-name="T193">con NIF número: </text:span><text:span text:style-name="T194">*****************</text:span><text:span text:style-name="T305">, </text:span><text:span text:style-name="T303">para</text:span><text:span text:style-name="T186"> </text:span><text:span text:style-name="T193">financiar</text:span><text:span text:style-name="T298"> </text:span><text:span text:style-name="T303">la ejecución de </text:span><text:span text:style-name="T193">gastos para transporte y material académico en la modalidad presencial y con una distancia superior a 40kms., por un importe de 600,00 EUROS </text:span><text:span text:style-name="T194">(SEIS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186"> </text:span><text:span text:style-name="T194">D. *****************</text:span><text:span text:style-name="T186"> </text:span><text:span text:style-name="T193">con NIF</text:span><text:span text:style-name="T283"> </text:span><text:span text:style-name="T193">número</text:span><text:span text:style-name="T194">: *****************,</text:span><text:span text:style-name="T285"> </text:span><text:span text:style-name="T303">para financiar la ejecución de </text:span><text:span text:style-name="T193">gastos para </text:span><text:span text:style-name="T193">transporte y material académico en la modalidad presencial y con una distancia superior a 40kms., por un importe de 600,00 EUROS </text:span><text:span text:style-name="T194">(SEIS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 </text:span><text:span text:style-name="T305">Dª </text:span><text:span text:style-name="T194">*****************</text:span><text:span text:style-name="T305"> ,</text:span><text:span text:style-name="T298"> </text:span><text:span text:style-name="T303">con número de NIE</text:span><text:span text:style-name="T305">: </text:span><text:span text:style-name="T194">*****************</text:span><text:span text:style-name="T305">,</text:span><text:span text:style-name="T298"> </text:span><text:span text:style-name="T303">para</text:span><text:span text:style-name="T186"> </text:span><text:span text:style-name="T193">financiar la ejecución</text:span><text:span text:style-name="T298"> </text:span><text:span text:style-name="T193">gastos para transporte y material académico en la modalidad presencial y con una distancia superior a 40kms., </text:span><text:span text:style-name="T194">por un importe de 600,00 EUROS</text:span><text:span text:style-name="T186"> </text:span><text:span text:style-name="T194">(SEIS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186"> </text:span><text:span text:style-name="T194">Dª. *****************</text:span><text:span text:style-name="T186"> </text:span><text:span text:style-name="T193">con NIF</text:span><text:span text:style-name="T283"> </text:span><text:span text:style-name="T193">número</text:span><text:span text:style-name="T194">: *****************,</text:span><text:span text:style-name="T298"> </text:span><text:span text:style-name="T303">para financiar la ejecución de </text:span><text:span text:style-name="T193">gastos para transporte y material académico en la modalidad presencial y con una distancia superior a 40kms., </text:span><text:span text:style-name="T194">por un importe de 600,00 EUROS (SEIS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298"> </text:span><text:span text:style-name="T305">D. </text:span><text:span text:style-name="T194">*****************</text:span><text:span text:style-name="T298"> </text:span><text:span text:style-name="T303">con NIF</text:span><text:span text:style-name="T298"> </text:span><text:span text:style-name="T303">número: </text:span><text:span text:style-name="T194">*****************,</text:span><text:span text:style-name="T298"> </text:span><text:span text:style-name="T303">para</text:span><text:span text:style-name="T186"> </text:span><text:span text:style-name="T193">financiar</text:span><text:span text:style-name="T298"> </text:span><text:span text:style-name="T303">la ejecución de </text:span><text:span text:style-name="T193">gastos para transporte y material académico en la modalidad presencial y con una distancia superior a 40kms., </text:span><text:span text:style-name="T194">por un importe de 600,00 EUROS (SEISCIENTOS EUROS)</text:span></text:p>
      <text:p text:style-name="P215"><text:soft-page-break/><text:span text:style-name="T305">DECLARAR TOTALMENTE justificada la subvención concedida mediante acuerdo de la JGL de fecha </text:span><text:span text:style-name="T193">12/02/2024</text:span><text:span text:style-name="T186"> </text:span><text:span text:style-name="T193">a</text:span><text:span text:style-name="T298"> </text:span><text:span text:style-name="T305">D. </text:span><text:span text:style-name="T194">*****************</text:span><text:span text:style-name="T305">, </text:span><text:span text:style-name="T303">con número de NIE: </text:span><text:span text:style-name="T194">*****************</text:span><text:span text:style-name="T305">, </text:span><text:span text:style-name="T303">para</text:span><text:span text:style-name="T186"> </text:span><text:span text:style-name="T193">financiar la ejecución de</text:span><text:span text:style-name="T298"> </text:span><text:span text:style-name="T193">gastos para transporte y material académico en la modalidad presencial y con una distancia superior a 40kms., </text:span><text:span text:style-name="T194">por un importe de 600,00 EUROS (SEIS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298"> </text:span><text:span text:style-name="T305">Dª. </text:span><text:span text:style-name="T194">*****************</text:span><text:span text:style-name="T305">, </text:span><text:span text:style-name="T303">con número de NIE:</text:span><text:span text:style-name="T298"> </text:span><text:span text:style-name="T194">*****************</text:span><text:span text:style-name="T305">, </text:span><text:span text:style-name="T303">para</text:span><text:span text:style-name="T186"> </text:span><text:span text:style-name="T193">financiar la ejecución de</text:span><text:span text:style-name="T298"> </text:span><text:span text:style-name="T193">gastos para transporte y material académico en la modalidad presencial y con una distancia superior a 40kms., </text:span><text:span text:style-name="T194">por un importe de 600,00 EUROS (SEIS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186"> </text:span><text:span text:style-name="T194">D. *****************</text:span><text:span text:style-name="T186"> </text:span><text:span text:style-name="T193">con NIF</text:span><text:span text:style-name="T283"> </text:span><text:span text:style-name="T193">número</text:span><text:span text:style-name="T194">: *****************,</text:span><text:span text:style-name="T285"> </text:span><text:span text:style-name="T303">para financiar la ejecución de </text:span><text:span text:style-name="T193">gastos para transporte y material académico en la modalidad presencial y con una distancia superior a 40kms., </text:span><text:span text:style-name="T194">por un importe de 600,00 EUROS (SEIS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186"> </text:span><text:span text:style-name="T194">D. ***************** </text:span><text:span text:style-name="T193">con NIF número:</text:span><text:span text:style-name="T186"> </text:span><text:span text:style-name="T194">*****************, </text:span><text:span text:style-name="T303">para financiar la ejecución de </text:span><text:span text:style-name="T193">gastos para transporte y material académico en la modalidad presencial y con una distancia superior a 40kms., </text:span><text:span text:style-name="T194">por un importe de 600,00 EUROS(SEISCIENTOS EUROS) </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186"> </text:span><text:span text:style-name="T194">Dª.*****************,</text:span><text:span text:style-name="T186"> </text:span><text:span text:style-name="T193">con NIF número:</text:span><text:span text:style-name="T186"> </text:span><text:span text:style-name="T194">*****************,</text:span><text:span text:style-name="T298"> </text:span><text:span text:style-name="T303">para financiar la ejecución </text:span><text:span text:style-name="T193">gastos para transporte y material académico en la modalidad no presencial ,</text:span><text:span text:style-name="T186"> </text:span><text:span text:style-name="T194">por un importe de 400,00 EUROS (CUATROCIENTOS EUROS)</text:span></text:p>
      <text:p text:style-name="P215"><text:span text:style-name="T305">DECLARAR TOTALMENTE justificada la subvención concedida mediante acuerdo de la JGL de fecha </text:span><text:span text:style-name="T193">12/02/2024</text:span><text:span text:style-name="T186"> </text:span><text:span text:style-name="T193">a</text:span><text:span text:style-name="T186"> </text:span><text:span text:style-name="T193">D. **************</text:span><text:span text:style-name="T194">, </text:span><text:span text:style-name="T193">con NIF número:</text:span><text:span text:style-name="T186"> </text:span><text:span text:style-name="T194">***************</text:span><text:span text:style-name="T298"> </text:span><text:span text:style-name="T303">para financiar la ejecución </text:span><text:span text:style-name="T193">gastos para transporte y material académico en la modalidad semipresencial entre 20 y 40 km.,</text:span><text:span text:style-name="T186"> </text:span><text:span text:style-name="T194">por un importe de 300,00 EUROS (TRESCIENTOS EUROS)</text:span></text:p>
      <text:p text:style-name="P216"><text:span text:style-name="T301">DECLARAR TOTALMENTE justificada la subvención concedida mediante acuerdo de la JGL de fecha </text:span><text:span text:style-name="T190">12/02/2024</text:span><text:span text:style-name="T186"> </text:span><text:span text:style-name="T190">a D. </text:span><text:span text:style-name="T191">*****************,</text:span><text:span text:style-name="T186"> </text:span><text:span text:style-name="T190">con NIF número: </text:span><text:span text:style-name="T191">***************** </text:span><text:span text:style-name="T300">para financiar la ejecución </text:span><text:span text:style-name="T190">gastos para transporte y material académico en la modalidad presencial entre 20 y 40 km., </text:span><text:span text:style-name="T191">por un importe de 450,00 EUROS (CUATROCIENTOS CINCUENTA EUROS)</text:span></text:p>
      <text:p text:style-name="P216"><text:span text:style-name="T301">DECLARAR TOTALMENTE justificada la subvención concedida mediante acuerdo de la JGL de fecha </text:span><text:span text:style-name="T190">12/02/2024</text:span><text:span text:style-name="T186"> </text:span><text:span text:style-name="T190">a </text:span><text:span text:style-name="T301">D.</text:span><text:span text:style-name="T191">*****************</text:span><text:span text:style-name="T298"> </text:span><text:span text:style-name="T300">con NIF número: </text:span><text:span text:style-name="T191">*****************</text:span><text:span text:style-name="T301"> </text:span><text:span text:style-name="T300">para financiar la ejecución </text:span><text:span text:style-name="T190">gastos para transporte y material académico en la modalidad presencial superior 40 km., </text:span><text:span text:style-name="T191">por un importe de 600,00 EUROS (SEISCIENTOS EUROS) </text:span></text:p>
      <text:p text:style-name="P214"><text:span text:style-name="T305">DECLARAR TOTALMENTE justificada la subvención concedida mediante acuerdo de la JGL de fecha </text:span><text:span text:style-name="T193">12/02/2024</text:span><text:span text:style-name="T186"> </text:span><text:span text:style-name="T193">a Dª. </text:span><text:span text:style-name="T194">***************** </text:span><text:span text:style-name="T193">con NIF número: </text:span><text:span text:style-name="T194">*****************,</text:span><text:span text:style-name="T298"> </text:span><text:span text:style-name="T303">para financiar la ejecución </text:span><text:span text:style-name="T193">gastos para transporte y material académico en la modalidad presencial superior 40 km., </text:span><text:span text:style-name="T194">por un importe de 600,00 EUROS (SEISCIENTOS EUROS)</text:span></text:p>
      <text:p text:style-name="P240">DECLARAR TOTALMENTE justificada la subvención concedida mediante acuerdo de la JGL de fecha 12/02/2024 a Dª. <text:span text:style-name="T18">*****************</text:span> , con NIF número:<text:span text:style-name="T18">*****************</text:span>, para financiar la ejecución gastos para transporte y material académico en la modalidad presencial superior 40 km., por un importe de 600,00 EUROS (SEISCIENTOS EUROS)</text:p>
      <text:p text:style-name="P255"><text:span text:style-name="T288">TERCERO.- Comunicar el error material o de hecho detectado en la Junta de Gobierno Local, en sesión Ordinaria celebrada el día </text:span><text:span text:style-name="Strong_20_Emphasis"><text:span text:style-name="T288">29/10/2024</text:span></text:span><text:span text:style-name="T288">, mediante el cual se acordó declarar el inicio del expediente de reintegro total y parcial la subvención concedida a </text:span><text:span text:style-name="Strong_20_Emphasis"><text:span text:style-name="T288">Dª </text:span></text:span><text:span text:style-name="Strong_20_Emphasis"><text:span text:style-name="T194">*****************</text:span></text:span><text:span text:style-name="T288">, con NIF número </text:span><text:span text:style-name="T194">*****************</text:span><text:span text:style-name="T289"> </text:span><text:span text:style-name="T288">por importe de 400,00 euros, de tal forma que donde dice:</text:span></text:p>
      <text:h text:style-name="P385" text:outline-level="2"><text:span text:style-name="T7">&lt;&lt;PRIMERO.- DECLARAR</text:span><text:span text:style-name="T402"> </text:span><text:span text:style-name="T147">el inicio del expediente de reintegro total y parcial de los beneficiarios que se relacionan a continuación en base a la modalidad y el importe no justificado:</text:span></text:h>
      <text:p text:style-name="P272">D) MODALIDAD NO PRESENCIAL U ONLINE: cuantía fija de 400,00 euros</text:p>
      <text:p text:style-name="P273"><text:span text:style-name="T7">1.- </text:span><text:span text:style-name="T196">Dª </text:span><text:span text:style-name="T197">*****************</text:span><text:span text:style-name="T196">, con NIF número </text:span><text:span text:style-name="T197">*****************</text:span><text:span text:style-name="T199">&gt;&gt;</text:span></text:p>
      <text:p text:style-name="P276">Debe decir:</text:p>
      <text:p text:style-name="P236">En base a la documentación obrante en el expediente y las comprobaciones realizadas, se concluye lo siguiente: la subvención concedida a los beneficiarios que se relacionan a continuación HA QUEDADO TOTALMENTE JUSTIFICADA:</text:p>
      <text:p text:style-name="P274">D) MODALIDAD NO PRESENCIAL U ONLINE: CUANTÍA FIJA DE 400,00 EUROS</text:p>
      <text:p text:style-name="P275">Dª <text:span text:style-name="T6">*****************</text:span>, con NIF número <text:span text:style-name="T6">*****************</text:span></text:p>
      <text:p text:style-name="P214"><text:span text:style-name="T114">CUARTO.-</text:span><text:span text:style-name="T280"> </text:span><text:span text:style-name="T272">NOTIFICAR</text:span><text:span text:style-name="T280"> </text:span><text:span text:style-name="T274">la presente Resolución al interesado, de conformidad con lo dispuesto en los artículos 40 a 44 de la Ley 39/2015 de 01 de octubre, del Procedimiento Administrativo Común de las Administraciones Públicas, haciéndole saber </text:span><text:span text:style-name="T311">que</text:span><text:span text:style-name="T280"> </text:span><text:span text:style-name="T274">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311">a</text:span><text:span text:style-name="T274">mbién se puede interponer recurso contencioso administrativo ante la Sala de lo Contenciosos Administrativo del </text:span><text:soft-page-break/><text:span text:style-name="T274">Tribunal Superior de Justicia de Canarias, en el plazo de DOS MESES contados desde el día siguiente al de su notificación, según dispone el artículo 46 de la Ley 29/1998, de 13 de julo de la Jurisdicción Contencioso Administrativa.</text:span></text:p>
      <text:p text:style-name="P224"><text:span text:style-name="T146">No se podrá interponer recurso contencioso administrativo hasta </text:span><text:span text:style-name="T49">que</text:span> <text:span text:style-name="T146">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span></text:p>
      <text:p text:style-name="P249"><text:span text:style-name="T172">QUINTO- COMUNICAR </text:span><text:span text:style-name="T170">el resultado del acuerdo adoptado por el órgano competente a la Intervención General de esta entidad&gt;&gt;</text:span></text:p>
      <text:p text:style-name="P233"/>
      <text:p text:style-name="P48">Considerando que la adopción de este acuerdo es competencia de esta Junta de Gobierno Local, en virtud de las delegaciones efectuadas por la Alcaldesa de este Ayuntamiento, mediante Decreto número 3347/2023, de 19 de junio.</text:p>
      <text:p text:style-name="P48">La Junta de Gobierno Local, acuerda aprobar la propuesta emitida en los términos que se recogen precedentemente.</text:p>
      <text:p text:style-name="P48"/>
      <text:p text:style-name="P48"/>
      <text:p text:style-name="P48"/>
      <text:p text:style-name="Text_20_body"><text:span text:style-name="Strong_20_Emphasis"><text:span text:style-name="T12"><text:tab/></text:span></text:span><text:span text:style-name="T132">5.-Propuesta para declarar totalmente justificada la subvención concedida a D. </text:span><text:span text:style-name="T183">*****************</text:span><text:span text:style-name="T132">, DNI n.º <text:s/></text:span><text:span text:style-name="T183">*****************</text:span><text:span text:style-name="T132">de Mogán año, 2022.</text:span></text:p>
      <text:p text:style-name="P32"><text:span text:style-name="T78">“EMILY DEL CARMEN QUINTANA RAMÍREZ, </text:span><text:span text:style-name="T77">Concejala Delegada en materia de Juventud y Educación de este Ayuntamiento, según Decreto 3349/2023 de 19 de junio, en relación con el expediente tramitado de convocatoria de subvenciones en concurrencia competitiva, destinada a los estudiantes del Municipio de Mogán, año 2023, y visto el informe emitido por la Técnico Municipal Cecilia Álamo Suárez, el día 28 de noviembre, </text:span><text:span text:style-name="T23">cuyo contenido es el siguiente: </text:span></text:p>
      <text:p text:style-name="P61">&lt;&lt;Cecilia Álamo Suárez, Técnico de la Unidad Administrativa de la Concejalía de Educación de este Ayuntamiento de Mogán, e Instructora del expediente de subvenciones Convocatoria de Subvenciones en concurrencia competitiva, dirigida a estudiantes del municipio de Mogán, con destino a cubrir gastos de transporte, gastos de residencia escolar o alquiler de vivienda en estudios presenciales, y por gastos por estudios en modalidad presencial u online, de material tecnológico, libros de texto y material de impresión de uso académico.</text:p>
      <text:p text:style-name="P61">Vista la documentación que obra en el expediente con fecha del 30/10/2024 y consultada con el departamento de tesorería de este Ayuntamiento, de D. <text:span text:style-name="T371">*****************</text:span>, DNI n.º <text:span text:style-name="T371">*****************</text:span>, con destino a la justificación de la subvención concedida para cubrir gastos de transporte, gastos de residencia escolar o alquiler de vivienda en estudios presenciales, y por gastos por estudios en modalidad presencial u online, de material tecnológico, libros de texto y material de impresión de uso académico y por la que presenta la siguiente documentación justificativa:</text:p>
      <text:list xml:id="list7058257601420678409" text:style-name="L5">
        <text:list-item>
          <text:p text:style-name="P391">El reintegro total de la subvención y sus intereses de demora correspondientes.</text:p>
        </text:list-item>
      </text:list>
      <text:p text:style-name="P61">De conformidad con lo previsto en la Base 30ª de la Ordenanza General de Subvenciones de este Ilustre Ayuntamiento de Mogán (BOP nº92 de fecha 02/08/2021), en la que se establece que es competencia del órgano gestor de la tramitación de esta subvención la verificación del cumplimiento de las condiciones exigidas en el acuerdo de concesión, por todo ello, es por lo que emite el presente informe con los siguientes,</text:p>
      <text:p text:style-name="P62">ANTECEDENTES DE HECHOS</text:p>
      <text:p text:style-name="P61"><text:span text:style-name="T6">Primero.- </text:span>Mediante acuerdo de la Junta de Gobierno Local de fecha 15/03/2023, se concedió una subvención a D. <text:span text:style-name="T371">*****************</text:span>, DNI n.º <text:span text:style-name="T371">*****************</text:span>, con destino a financiar la ejecución de la actividad subvencionada, consistiendo en el pago del transporte modalidad semipresencial con una distancia superior a 40 km durante el curso académico, por un importe de 450,00 Euros y gastos por la adquisición de material escolar, todo ello al amparo de lo dispuesto en las bases y la convocatoria de subvenciones destinadas a cubrir gastos de transporte, gastos de residencia escolar o alquiler de vivienda en estudios presenciales, y por gastos por estudios en modalidad presencial u online, de material tecnológico, libros de texto y material de impresión de uso académico, anualidad 2023.</text:p>
      <text:p text:style-name="P61"><text:span text:style-name="T6">Segundo.- </text:span>El abono de de dicha subvención por importe de 450,00 euros, se realizó de modo anticipado y según información de la contabilidad de este Ayuntamiento, se comprueba que el día 29/03/2023 fue pagada la misma.</text:p>
      <text:p text:style-name="P61"><text:span text:style-name="T6">Tercero.- </text:span>El plazo para ejecutar los gastos de la actividad se estableció desde el 01/09/2022, hasta el 31/07/2023, debiendo quedar debidamente justificada antes de la finalización del día 31/10/2023, y teniendo la persona beneficiaria que presentar esta documentación de forma electrónica y mediante el <text:soft-page-break/>sistema de cuenta justificativa del gasto realizado, conforme a los modelos normalizados incluidos y aprobados para esta convocatoria de subvenciones.</text:p>
      <text:p text:style-name="P61"><text:span text:style-name="T6">Cuarto.- </text:span>La convocatoria de estas subvenciones aprobada mediante acuerdo de la JGL de fecha 15/11/2021, recoge en su apartado segundo que estas subvenciones tienen por objeto colaborar con los gastos relacionados con los estudiantes del municipio de Mogán que se encuentren realizando estudios en modalidad presencial u online, en enseñanzas postobligatorias homologados por la Consejería de Educación del Gobierno de Canarias, y del Ministerio de Educación, por la utilización del transporte público o privado, aéreo, terrestre o marítimo, para el traslado a su centro de estudios, por el pago de la residencia escolar o alquiler de la vivienda en la que residen durante el curso académico en el caso de estudios presenciales, o por gastos por estudios en modalidad presencial u online, de material tecnológico, libros de texto y material de impresión de uso académico.</text:p>
      <text:p text:style-name="P95"><text:span text:style-name="T19">Quinto.- </text:span><text:span text:style-name="T18">Una vez comprobado que D. , DNI n.º </text:span><text:span text:style-name="T228">*****************</text:span><text:span text:style-name="T18">, no presenta la documentación para justificar la subvención concedida dentro del plazo establecido en la convocatoria de estas subvenciones, es por lo que en fecha de 29/01/24 se le concede un nuevo plazo de 15 días, , finalizando el mismo el día 19/02/24, y advirtiéndole que, en caso de no hacerlo, se procederá al inicio de un procedimiento de reintegro.</text:span></text:p>
      <text:p text:style-name="P95"><text:span text:style-name="T19">Sexto.- </text:span><text:span text:style-name="T18">Transcurrido el nuevo plazo concedido de 15 días, D. </text:span><text:span text:style-name="T228">*****************</text:span><text:span text:style-name="T18">, DNI n.º </text:span><text:span text:style-name="T228">*****************</text:span><text:span text:style-name="T18">, NO presenta documentación.</text:span></text:p>
      <text:p text:style-name="P61"><text:span text:style-name="T6">Séptimo.- </text:span>Con fecha de 06/08/24 la JGL de esta entidad emite acuerdo de inicio del expediente de reintegro, concediendo al interesado un plazo de 15 días como trámite de audiencia a este procedimiento, para la presentación de alegaciones. </text:p>
      <text:p text:style-name="P96"/>
      <text:p text:style-name="P75"><text:span text:style-name="T19">Octavo.- </text:span><text:span text:style-name="T18">Se comprueba que pasado el plazo para el trámite de la audiencia, el interesado NO presenta alegaciones al inicio del expediente de reintegro.</text:span></text:p>
      <text:p text:style-name="P32"><text:span text:style-name="T24">Noveno.- </text:span><text:span text:style-name="T23">Con fecha de 09/10/24</text:span><text:span text:style-name="T18"> </text:span><text:span text:style-name="T23">la JGL de esta entidad emite acuerdo de resolución definitiva de reintegro a D. </text:span><text:span text:style-name="T182">*****************</text:span><text:span text:style-name="T23">, DNI n.º </text:span><text:span text:style-name="T182">*****************</text:span><text:span text:style-name="T23">, el reintegro por importe de 450 EUROS, en concepto de principal, mediante acuerdo de la JGL de fecha 15/03/23, para cubrir gastos de transporte, gastos de residencia escolar o alquiler de vivienda en estudios presenciales, y por gastos por estudios en modalidad presencial u online, de material tecnológico, libros de texto y material de impresión de uso académico, anualidad 2023</text:span><text:span text:style-name="T18"> </text:span><text:span text:style-name="T23">correspondiente a la cantidad no empleada de la aportación dineraria concedida añadiendo los intereses de demora por la cantidad de 24,76 EUROS, es por lo que se acuerda la cantidad total de 474,76 EUROS, , concediendo un plazo de DIEZ DÍAS para contados a partir del día siguiente a la notificación de la presente Resolución, para que efectúe el ingreso de las cantidades reclamadas y por los conceptos referidos en la presente, en la cuenta corriente que se indica a continuación: 2100-2555-70-1300184105 , de la entidad bancaria CAIXABANK.</text:span></text:p>
      <text:p text:style-name="P75"><text:span text:style-name="T19">Décimo.-</text:span><text:span text:style-name="T18"> Visto que el día 30/10/24 el interesado ha realizado un ingreso en esta entidad por importe de 474,76 EUROS en concepto de devolución de la cantidad no gastada de la subvención concedida para cubrir gastos de transporte, gastos de residencia escolar o alquiler de vivienda en estudios presenciales, y por gastos por estudios en modalidad presencial u online, de material tecnológico, libros de texto y material de impresión de uso académico, anualidad 2023, y el interés de demora resultante.</text:span></text:p>
      <text:p text:style-name="P62">CONSIDERACIONES JURÍDICAS</text:p>
      <text:p text:style-name="P61">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61">En virtud del artículo 20º de la OGS Decreto número 3347/2023 de fecha 19 de junio esta competencia ha sido delegada a la Junta de Gobierno Local.</text:p>
      <text:p text:style-name="P75"><text:span text:style-name="T18">Visto que D. </text:span><text:span text:style-name="T229">*****************</text:span><text:span text:style-name="T18">, DNI n.º </text:span><text:span text:style-name="T229">*****************</text:span><text:span text:style-name="T18"> ha realizado la devolución total de la subvención concedida, así como la liquidación de los intereses de demora y todo ello por importes de 450 EUROS en concepto de principal y 24,76 EUROS en concepto de intereses de demora, es por lo que se puede declarar la subvención como </text:span><text:span text:style-name="T19">TOTALMENTE JUSTIFICADA.</text:span></text:p>
      <text:p text:style-name="P61">A la vista de lo expuesto es mi consideración que se puede <text:span text:style-name="T6">PROPONER:</text:span></text:p>
      <text:p text:style-name="P61"><text:soft-page-break/><text:span text:style-name="T6">PRIMERO.- ACEPTAR LA DEVOLUCIÓN TOTAL </text:span>por importe de 450,00 EUROS en concepto de principal correspondiente a la cantidad no empleada de la aportación dineraria concedida y la liquidación de intereses de demora por importe de 24,76 EUROS.</text:p>
      <text:p text:style-name="P75"><text:span text:style-name="T19">SEGUNDO.- DECLARAR TOTALMENTE justificada</text:span><text:span text:style-name="T18"> la subvención concedida mediante acuerdo de la JGL de fecha 15/03/23 a D. </text:span><text:span text:style-name="T229">*****************</text:span><text:span text:style-name="T18">, DNI n.º </text:span><text:span text:style-name="T229">*****************</text:span><text:span text:style-name="T18"> , para cubrir gastos de transporte, gastos de residencia escolar o alquiler de vivienda en estudios presenciales, y por gastos por estudios en modalidad presencial u online, de material tecnológico, libros de texto y material de impresión de uso académico, anualidad 2023 y que fue abonada anticipadamente y en su totalidad por importe de CUATROCIENTOS SETENTA Y CUATRO EUROS CON SETENTA Y SEIS CÉNTIMOS (474,76) . </text:span></text:p>
      <text:p text:style-name="P61"><text:span text:style-name="T6">TERCERO: NOTIFICAR</text:span> la presente Resolución al interesado, de conformidad con lo dispuesto en los artículos 40 a 44 de la Ley 39/2015 de 01 de octubre, del Procedimiento Administrativo Común de las Administraciones Públicas, haciéndole saber que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a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p>
      <text:p text:style-name="P61">No se podrá interponer recurso contencioso administrativo hasta que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61"><text:span text:style-name="T6">CUARTO- COMUNICAR </text:span>el resultado del acuerdo adoptado por el órgano competente a la Intervención General de esta entidad&gt;</text:p>
      <text:p text:style-name="P94">Considerando que la adopción de este acuerdo es competencia de la Junta de Gobierno Local en virtud de las delegaciones efectuadas por la Alcaldesa de este Ayuntamiento , mediante Decreto 2023/3347 de fecha 19 de junio de 2023.</text:p>
      <text:p text:style-name="P75">Por todo ello <text:span text:style-name="T139">PROPONGO </text:span>a la Junta de Gobierno Local:</text:p>
      <text:p text:style-name="P73">PROPUESTA DE RESOLUCIÓN JUSTIFICACIÓN</text:p>
      <text:p text:style-name="P61"><text:span text:style-name="T6">PRIMERO.- ACEPTAR LA DEVOLUCIÓN TOTAL </text:span>por importe de 450,00 EUROS en concepto de principal correspondiente a la cantidad no empleada de la aportación dineraria concedida y la liquidación de intereses de demora por importe de 24,76 EUROS.</text:p>
      <text:p text:style-name="P75"><text:span text:style-name="T19">SEGUNDO.- DECLARAR TOTALMENTE justificada</text:span><text:span text:style-name="T18"> la subvención concedida mediante acuerdo de la JGL de fecha 15/03/23 a D. </text:span><text:span text:style-name="T229">*****************</text:span><text:span text:style-name="T18">, DNI n.º </text:span><text:span text:style-name="T229">*****************</text:span><text:span text:style-name="T18"> , para cubrir gastos de transporte, gastos de residencia escolar o alquiler de vivienda en estudios presenciales, y por gastos por estudios en modalidad presencial u online, de material tecnológico, libros de texto y material de impresión de uso académico, anualidad 2023 y que fue abonada anticipadamente y en su totalidad por importe de CUATROCIENTOS SETENTA Y CUATRO EUROS CON SETENTA Y SEIS CÉNTIMOS (474,76) . </text:span></text:p>
      <text:p text:style-name="P61"><text:span text:style-name="T6">TERCERO: NOTIFICAR</text:span> la presente Resolución al interesado, de conformidad con lo dispuesto en los artículos 40 a 44 de la Ley 39/2015 de 01 de octubre, del Procedimiento Administrativo Común de las Administraciones Públicas, haciéndole saber que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a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p>
      <text:p text:style-name="P61">No se podrá interponer recurso contencioso administrativo hasta que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61"><text:soft-page-break/><text:span text:style-name="T6">CUARTO- COMUNICAR </text:span>el resultado del acuerdo adoptado por el órgano competente a la Intervención General de esta entidad.”</text:p>
      <text:p text:style-name="P61"/>
      <text:p text:style-name="P48">Considerando que la adopción de este acuerdo es competencia de esta Junta de Gobierno Local, en virtud de las delegaciones efectuadas por la Alcaldesa de este Ayuntamiento, mediante Decreto número 3347/2023, de 19 de junio.</text:p>
      <text:p text:style-name="P48">La Junta de Gobierno Local, acuerda aprobar la propuesta emitida en los términos que se recogen precedentemente.</text:p>
      <text:p text:style-name="P48"/>
      <text:p text:style-name="Text_20_body"><text:line-break/><text:tab/><text:span text:style-name="Strong_20_Emphasis"><text:span text:style-name="T11">6.-Expte. 740/2024. Propuesta para considerar propuesta como adjudicataria del Suministro de Materiales Diversos de Ferretería para el Ayuntamiento de Mogán a la entidad Ferretería Araña y Quevedo, S.L.</text:span></text:span></text:p>
      <text:p text:style-name="P32"><text:span text:style-name="T23">“Consuelo Diaz León, Concejala Delegada en materia de Patrimonio Cultural, Archivo, Contratación y Estadística,</text:span><text:span text:style-name="T18"> </text:span><text:span text:style-name="T23">de acuerdo con el Decreto n.º 3349/2023 de 19 de junio, y visto el expediente de contratación denominado </text:span><text:span text:style-name="T24">«SUMINISTRO DE MATERIALES DIVERSOS DE FERRETERÍA PARA EL AYUNTAMIENTO DE MOGÁN», Expte. 740/2024,</text:span><text:span text:style-name="T18"> </text:span><text:span text:style-name="T23">mediante procedimiento abierto y tramitación ordinaria.</text:span></text:p>
      <text:p text:style-name="P32"><text:span text:style-name="T24">&gt;VISTO</text:span><text:span text:style-name="T18"> </text:span><text:span text:style-name="T23">que la Junta de Gobierno Local de este Ilustre Ayuntamiento, en sesión celebrada en fecha 18 de enero de 2024, vista propuesta de D. WILIAN CRISTOFE GARCÍA JIMÉNEZ, Concejal Delegado en materia de Playas, Limpieza Viaria y Vías y Obras,</text:span><text:span text:style-name="T18"> </text:span><text:span text:style-name="T23">acuerda, entre otras cuestiones, de acurdo a la</text:span><text:span text:style-name="T18"> </text:span><text:span text:style-name="T24">necesidad e idoneidad del contrato, iniciar el expediente</text:span><text:span text:style-name="T18"> </text:span><text:span text:style-name="T24">para el </text:span><text:span text:style-name="T23">«suministro diverso material de ferretería para el Ayuntamiento de Mogán», así como iniciar el expediente para la adjudicación del mismo.</text:span></text:p>
      <text:p text:style-name="P32"><text:span text:style-name="T24">&gt;VISTO</text:span><text:span text:style-name="T18"> </text:span><text:span text:style-name="T23">que l</text:span><text:span text:style-name="T24">a necesidad e idoneidad del contrato </text:span><text:span text:style-name="T23">se justifica en el expediente, en virtud de la propuesta de D. WILIAN CRISTOFE GARCÍA JIMÉNEZ, Concejal Delegado en materia de Playas, Limpieza Viaria y Vías y Obras, tal y como se determina en el artículo 116.1, en relación con el 28 de la LCSP.</text:span></text:p>
      <text:p text:style-name="P48"><text:span text:style-name="T6">&gt;VISTO</text:span> que <text:span text:style-name="T6">la no división en lotes</text:span> se justifica en el expediente, en virtud del informe emitido, en fecha 8 de octubre de 2024 por D. Francisco Javier Bueno Hernández, Técnico de Gestión del Área de Medio Ambiente, Servicios Públicos, Obras Públicas y Embellecimiento del Ilustre Ayuntamiento de Mogán, que consta en el expediente.</text:p>
      <text:p text:style-name="P98"><text:span text:style-name="T19">&gt;VISTO</text:span><text:span text:style-name="T18"> que el Pliego de Prescripciones Técnicas, así como los criterios que se tendrán en consideración para adjudicar el contrato y los criterios de solvencia técnica o profesional, y económica y financiera, han sido redactados por D. Francisco Javier Bueno Hernández, Técnico de Gestión del Área de Medio Ambiente, Servicios Públicos, Obras Públicas y Embellecimiento del Ilustre Ayuntamiento de Mogán. Posteriormente la Unidad Administrativa de Contratación ha redactado el Pliego de cláusulas administrativas particulares, determinándose que se tramite un expediente de </text:span><text:span text:style-name="T19">un contrato de suministro </text:span><text:span text:style-name="T18">cuya adjudicación se propone por </text:span><text:span text:style-name="T19">procedimiento abierto y tramitación ordinaria</text:span><text:span text:style-name="T18">, estableciéndose los siguientes criterios de adjudicación:</text:span></text:p>
      <text:p text:style-name="P61">El contrato se adjudicará a la empresa que presente la mejor oferta en términos de relación calidad-precio, para la realización de los suministros objeto de este contrato, evaluada mediante los siguientes criterios de adjudicación. </text:p>
      <text:p text:style-name="P64">Criterios cuantificables automáticamente</text:p>
      <table:table table:name="Tabla40" table:style-name="Tabla40">
        <table:table-column table:style-name="Tabla40.A" table:number-columns-repeated="2"/>
        <table:table-row>
          <table:table-cell table:style-name="Tabla40.A1" office:value-type="string">
            <text:p text:style-name="P107">Mayor porcentaje de descuento ofertado</text:p>
          </table:table-cell>
          <table:table-cell table:style-name="Tabla40.B1" office:value-type="string">
            <text:p text:style-name="P107">70 puntos</text:p>
          </table:table-cell>
        </table:table-row>
        <table:table-row>
          <table:table-cell table:style-name="Tabla40.A2" office:value-type="string">
            <text:p text:style-name="P107">Menor plazo de entrega</text:p>
          </table:table-cell>
          <table:table-cell table:style-name="Tabla40.B2" office:value-type="string">
            <text:p text:style-name="P107">30 puntos </text:p>
          </table:table-cell>
        </table:table-row>
      </table:table>
      <text:p text:style-name="P63">Mayor porcentaje de descuento ofertado (70 puntos)</text:p>
      <text:p text:style-name="P61"><text:soft-page-break/>Será objeto de valoración el mayor porcentaje-descuento ofertado (expresado en % y con dos decimales) respecto al precio unitario de los materiales incluidos en el Pliego de Prescripciones Técnicas. Estos descuentos que se ofrezcan serán fijos, y el descuento ofertado será único para la totalidad de los materiales, no siendo revisables durante la vigencia del contrato El licitador ofertará un descuento único que se aplica sobre los precio unitario, estos ya tienen incluido los gastos generales (13%) y el beneficio industrial (6%). Se valorará hasta un máximo de 70 puntos, considerándose que la máxima puntuación corresponderá a la oferta que contenga mayor porcentaje de descuento y el resto serán valoradas proporcionalmente con la siguiente fórmula: </text:p>
      <text:p text:style-name="P64">P = (Pm * O) / mo </text:p>
      <text:p text:style-name="P61">Siendo:</text:p>
      <text:p text:style-name="P61">P = Puntuación de la oferta </text:p>
      <text:p text:style-name="P61">Pm= Puntuación máxima </text:p>
      <text:p text:style-name="P61">mo= valor cuantitativo de la mejor oferta económica </text:p>
      <text:p text:style-name="P61">O= valor cuantitativo de la oferta que se valora.</text:p>
      <text:p text:style-name="P61">El órgano de contratación podrá estimar, por sí o a propuesta de la Mesa de contratación, que las proposiciones presentadas son inviables por anormalmente bajas cuando en las mismas concurran las siguientes circunstancias: cuando en las mismas concurran las circunstancias detalladas en el artículo 85 del Reglamento General de la LCSP.</text:p>
      <text:p text:style-name="P63">Menor plazo de entrega (30 puntos)</text:p>
      <text:p text:style-name="P61">Con la finalidad de obtener un suministro de materiales con la mayor rapidez y eficacia posible, será objeto de valoración el menor plazo de entrega de los materiales, a partir del día siguiente al de la petición de los mismos y siendo el límite máximo de entrega el dispuesto en el PPT (un máximo de 8 horas). El menor plazo de entrega ofertado por el licitador (expresado en horas), será puntuado con un máximo de 30 puntos. Será considerada una oferta anormalmente baja el plazo de entrega inferior o igual a 1 hora. La proposición de un plazo de entrega igual o superior al establecido en el PPT será calificado con 0 puntos.</text:p>
      <text:p text:style-name="P61">El resto de las proposiciones serán valoradas proporcionalmente con la siguiente fórmula:</text:p>
      <text:p text:style-name="P64">P = (30 * MO) / O </text:p>
      <text:p text:style-name="P61">Siendo:</text:p>
      <text:p text:style-name="P61">P = Puntuación</text:p>
      <text:p text:style-name="P61">MO = Menor plazo de entrega (expresado en horas)</text:p>
      <text:p text:style-name="P61">O =Valor cuantitativo de la oferta que se valora (expresado en horas)</text:p>
      <text:p text:style-name="P31"/>
      <text:p text:style-name="P61">El empate entre varias ofertas tras la aplicación de los criterios de adjudicación del contrato se resolverá mediante la aplicación de los siguientes criterio, referidos al momento de finalizar el plazo de presentación de ofertas:</text:p>
      <text:p text:style-name="P65">a) Menor porcentaje de contratos temporales en la plantilla de cada una de las empresas.</text:p>
      <text:p text:style-name="P48">b) Mayor porcentaje de mujeres empleadas en la plantilla de cada una de las empresas.</text:p>
      <text:p text:style-name="P48">c) El sorteo, en caso</text:p>
      <text:p text:style-name="P32"><text:span text:style-name="T24">&gt;VISTO</text:span><text:span text:style-name="T18"> </text:span><text:span text:style-name="T23">que para obtener el presupuesto máximo de licitación se han tenido en consideración los precios</text:span><text:span text:style-name="T18"> </text:span><text:span text:style-name="T23">del mercado según estudio realizado en base a suministros de la misma naturaleza adquiridos </text:span><text:span text:style-name="T23">anteriormente por el Ayuntamiento. El </text:span><text:span text:style-name="T24">presupuesto de gasto máximo e indicativo</text:span><text:span text:style-name="T18"> </text:span><text:span text:style-name="T24">de la licitación</text:span><text:span text:style-name="T18"> </text:span><text:span text:style-name="T23">que estima</text:span><text:span text:style-name="T18"> </text:span><text:span text:style-name="T23">soportar la Administración para el presente </text:span><text:span text:style-name="T35">contrato de</text:span><text:span text:style-name="T18"> </text:span><text:span text:style-name="T35">Suministros de materiales diversos de ferretería</text:span><text:span text:style-name="T18"> </text:span><text:span text:style-name="T35">expte 740/2024 </text:span><text:span text:style-name="T23">por un periodo de</text:span><text:span text:style-name="T18"> </text:span><text:span text:style-name="T24">UN</text:span><text:span text:style-name="T18"> </text:span><text:span text:style-name="T24">(1) año,</text:span><text:span text:style-name="T18"> </text:span><text:span text:style-name="T23">asciende a la cantidad de</text:span><text:span text:style-name="T18"> </text:span><text:span text:style-name="T24">53.072,00 euros, </text:span><text:span text:style-name="T23">estando incluidos en estos importes un incremento del </text:span><text:span text:style-name="T24">7</text:span><text:span text:style-name="T35">,00% de IGIC</text:span><text:span text:style-name="T23">, un incremento de un incremento del </text:span><text:span text:style-name="T35">13,00% correspondiente a los gastos generales</text:span><text:span text:style-name="T18"> </text:span><text:span text:style-name="T23">y un incremento del </text:span><text:span text:style-name="T35">6,00% relacionado con el beneficio industrial</text:span><text:span text:style-name="T23">, con el desglose que se detalla a continuación:</text:span></text:p>
      <table:table table:name="Tabla41" table:style-name="Tabla41">
        <table:table-column table:style-name="Tabla41.A"/>
        <table:table-column table:style-name="Tabla41.B"/>
        <table:table-column table:style-name="Tabla41.C"/>
        <table:table-column table:style-name="Tabla41.D"/>
        <table:table-column table:style-name="Tabla41.E"/>
        <table:table-column table:style-name="Tabla41.F"/>
        <table:table-row table:style-name="Tabla41.1">
          <table:table-cell table:style-name="Tabla41.A1" table:number-columns-spanned="6" office:value-type="string">
            <text:p text:style-name="P111">SUMINISTRO MATERIALES FERRETERÍA</text:p>
          </table:table-cell>
          <table:covered-table-cell/>
          <table:covered-table-cell/>
          <table:covered-table-cell/>
          <table:covered-table-cell/>
          <table:covered-table-cell/>
        </table:table-row>
        <table:table-row>
          <table:table-cell table:style-name="Tabla41.A2" table:number-rows-spanned="2" office:value-type="string">
            <text:p text:style-name="P111">AÑO</text:p>
          </table:table-cell>
          <table:table-cell table:style-name="Tabla41.B2" office:value-type="string">
            <text:p text:style-name="P111">ANUALIDADES</text:p>
          </table:table-cell>
          <table:table-cell table:style-name="Tabla41.A2" office:value-type="string">
            <text:p text:style-name="P111">GASTOS GENERALES <text:soft-page-break/>(13%)</text:p>
          </table:table-cell>
          <table:table-cell table:style-name="Tabla41.A2" office:value-type="string">
            <text:p text:style-name="P111">BENEFICIO INDUSTRIAL <text:soft-page-break/>(6%)</text:p>
          </table:table-cell>
          <table:table-cell table:style-name="Tabla41.A2" table:number-rows-spanned="2" office:value-type="string">
            <text:p text:style-name="P111">IMPORTE IGIC (7 <text:soft-page-break/>%)</text:p>
          </table:table-cell>
          <table:table-cell table:style-name="Tabla41.F2" table:number-rows-spanned="2" office:value-type="string">
            <text:p text:style-name="P111">TOTAL</text:p>
          </table:table-cell>
        </table:table-row>
        <table:table-row>
          <table:covered-table-cell/>
          <table:table-cell table:style-name="Tabla41.A2" office:value-type="string">
            <text:p text:style-name="P111">Coste directo</text:p>
          </table:table-cell>
          <table:table-cell table:style-name="Tabla41.A2" table:number-columns-spanned="2" office:value-type="string">
            <text:p text:style-name="P111">Coste indirecto</text:p>
          </table:table-cell>
          <table:covered-table-cell/>
          <table:covered-table-cell/>
          <table:covered-table-cell/>
        </table:table-row>
        <table:table-row table:style-name="Tabla41.4">
          <table:table-cell table:style-name="Tabla41.A4" office:value-type="string">
            <text:p text:style-name="P110">1ra Anualidad</text:p>
          </table:table-cell>
          <table:table-cell table:style-name="Tabla41.B4" office:value-type="float" office:value="41680.67">
            <text:p text:style-name="P113">41680,67</text:p>
          </table:table-cell>
          <table:table-cell table:style-name="Tabla41.B4" office:value-type="float" office:value="5418.49">
            <text:p text:style-name="P113">5418,49</text:p>
          </table:table-cell>
          <table:table-cell table:style-name="Tabla41.B4" office:value-type="float" office:value="2500.84">
            <text:p text:style-name="P113">2500,84</text:p>
          </table:table-cell>
          <table:table-cell table:style-name="Tabla41.B4" office:value-type="float" office:value="3472">
            <text:p text:style-name="P113">3472</text:p>
          </table:table-cell>
          <table:table-cell table:style-name="Tabla41.F4" office:value-type="float" office:value="53072">
            <text:p text:style-name="P113">53072</text:p>
          </table:table-cell>
        </table:table-row>
        <table:table-row table:style-name="Tabla41.4">
          <table:table-cell table:style-name="Tabla41.B2" office:value-type="string">
            <text:p text:style-name="P111">TOTAL</text:p>
          </table:table-cell>
          <table:table-cell table:style-name="Tabla41.B4" office:value-type="float" office:value="41680.67">
            <text:p text:style-name="P111">41680,67</text:p>
          </table:table-cell>
          <table:table-cell table:style-name="Tabla41.B4" office:value-type="float" office:value="5418.49">
            <text:p text:style-name="P111">5418,49</text:p>
          </table:table-cell>
          <table:table-cell table:style-name="Tabla41.B4" office:value-type="float" office:value="2500.84">
            <text:p text:style-name="P111">2500,84</text:p>
          </table:table-cell>
          <table:table-cell table:style-name="Tabla41.B4" office:value-type="float" office:value="3472">
            <text:p text:style-name="P111">3472</text:p>
          </table:table-cell>
          <table:table-cell table:style-name="Tabla41.F4" office:value-type="float" office:value="53072">
            <text:p text:style-name="P111">53072</text:p>
          </table:table-cell>
        </table:table-row>
        <table:table-row table:style-name="Tabla41.4">
          <table:table-cell table:style-name="Tabla41.A2" table:number-columns-spanned="3" office:value-type="string">
            <text:p text:style-name="P112">Ppto de gasto máximo e indicativo de licitación (PBL)</text:p>
          </table:table-cell>
          <table:covered-table-cell/>
          <table:covered-table-cell/>
          <table:table-cell table:style-name="Tabla41.F4" table:number-columns-spanned="3" office:value-type="float" office:value="53072">
            <text:p text:style-name="P111">53072</text:p>
          </table:table-cell>
          <table:covered-table-cell/>
          <table:covered-table-cell/>
        </table:table-row>
      </table:table>
      <text:p text:style-name="P31"/>
      <text:p text:style-name="P48">El gasto efectivo estará condicionado por las necesidades reales de la Administración, que, por tanto, no queda obligada a llevar a efecto una determinada cuantía de unidades, ni a gastar la totalidad del importe indicado.</text:p>
      <text:p text:style-name="P61">Además, por tratarse de un importe meramente indicativo, las necesidades reales podrán determinar un incremento del mismo.</text:p>
      <text:p text:style-name="P71"><text:span text:style-name="T115">El máximo valor estimado calculado para el presente suministro, por un periodo de UN (1) año + UNA (1) prórroga anual, incluyendo las posibles prórrogas, es de 99.200,00 euros, estando incluido en este importe un incremento del </text:span><text:span text:style-name="T116">13% correspondiente a los gastos generales (GG)</text:span> <text:span text:style-name="T115">y un incremento del </text:span><text:span text:style-name="T116">6% relacionado con el beneficio industrial (BI)</text:span><text:span text:style-name="T115">.</text:span></text:p>
      <table:table table:name="Tabla42" table:style-name="Tabla42">
        <table:table-column table:style-name="Tabla42.A"/>
        <table:table-column table:style-name="Tabla42.B"/>
        <table:table-column table:style-name="Tabla42.C"/>
        <table:table-column table:style-name="Tabla42.D"/>
        <table:table-column table:style-name="Tabla42.E"/>
        <table:table-row table:style-name="Tabla42.1">
          <table:table-cell table:style-name="Tabla42.A1" table:number-columns-spanned="5" office:value-type="string">
            <text:p text:style-name="P111">SUMINISTRO MATERIALES FERRETERÍA</text:p>
          </table:table-cell>
          <table:covered-table-cell/>
          <table:covered-table-cell/>
          <table:covered-table-cell/>
          <table:covered-table-cell/>
        </table:table-row>
        <table:table-row>
          <table:table-cell table:style-name="Tabla42.A2" table:number-rows-spanned="2" office:value-type="string">
            <text:p text:style-name="P111">AÑO</text:p>
          </table:table-cell>
          <table:table-cell table:style-name="Tabla42.B2" office:value-type="string">
            <text:p text:style-name="P111">ANUALIDADES</text:p>
          </table:table-cell>
          <table:table-cell table:style-name="Tabla42.A2" office:value-type="string">
            <text:p text:style-name="P111">GASTOS GENERALES (13%)</text:p>
          </table:table-cell>
          <table:table-cell table:style-name="Tabla42.A2" office:value-type="string">
            <text:p text:style-name="P111">BENEFICIO INDUSTRIAL (6%)</text:p>
          </table:table-cell>
          <table:table-cell table:style-name="Tabla42.E2" table:number-rows-spanned="2" office:value-type="string">
            <text:p text:style-name="P111">TOTAL</text:p>
          </table:table-cell>
        </table:table-row>
        <table:table-row>
          <table:covered-table-cell/>
          <table:table-cell table:style-name="Tabla42.A2" office:value-type="string">
            <text:p text:style-name="P111">Coste directo</text:p>
          </table:table-cell>
          <table:table-cell table:style-name="Tabla42.A2" table:number-columns-spanned="2" office:value-type="string">
            <text:p text:style-name="P111">Coste indirecto</text:p>
          </table:table-cell>
          <table:covered-table-cell/>
          <table:covered-table-cell/>
        </table:table-row>
        <table:table-row table:style-name="Tabla42.4">
          <table:table-cell table:style-name="Tabla42.A4" office:value-type="string">
            <text:p text:style-name="P110">1ra Anualidad</text:p>
          </table:table-cell>
          <table:table-cell table:style-name="Tabla42.B4" office:value-type="float" office:value="41680.67">
            <text:p text:style-name="P113">41680,67</text:p>
          </table:table-cell>
          <table:table-cell table:style-name="Tabla42.B4" office:value-type="float" office:value="5418.49">
            <text:p text:style-name="P113">5418,49</text:p>
          </table:table-cell>
          <table:table-cell table:style-name="Tabla42.B4" office:value-type="float" office:value="2500.84">
            <text:p text:style-name="P113">2500,84</text:p>
          </table:table-cell>
          <table:table-cell table:style-name="Tabla42.E4" office:value-type="float" office:value="49600">
            <text:p text:style-name="P113">49600</text:p>
          </table:table-cell>
        </table:table-row>
        <table:table-row table:style-name="Tabla42.4">
          <table:table-cell table:style-name="Tabla42.A5" office:value-type="string">
            <text:p text:style-name="P110">1ra prórroga</text:p>
          </table:table-cell>
          <table:table-cell table:style-name="Tabla42.B4" office:value-type="float" office:value="41680.67">
            <text:p text:style-name="P113">41680,67</text:p>
          </table:table-cell>
          <table:table-cell table:style-name="Tabla42.B4" office:value-type="float" office:value="5418.49">
            <text:p text:style-name="P113">5418,49</text:p>
          </table:table-cell>
          <table:table-cell table:style-name="Tabla42.B4" office:value-type="float" office:value="2500.84">
            <text:p text:style-name="P113">2500,84</text:p>
          </table:table-cell>
          <table:table-cell table:style-name="Tabla42.E4" office:value-type="float" office:value="49600">
            <text:p text:style-name="P113">49600</text:p>
          </table:table-cell>
        </table:table-row>
        <table:table-row table:style-name="Tabla42.4">
          <table:table-cell table:style-name="Tabla42.B2" office:value-type="string">
            <text:p text:style-name="P111">TOTAL</text:p>
          </table:table-cell>
          <table:table-cell table:style-name="Tabla42.B4" office:value-type="float" office:value="83361.34">
            <text:p text:style-name="P111">83361,34</text:p>
          </table:table-cell>
          <table:table-cell table:style-name="Tabla42.B4" office:value-type="float" office:value="10836.98">
            <text:p text:style-name="P111">10836,98</text:p>
          </table:table-cell>
          <table:table-cell table:style-name="Tabla42.B4" office:value-type="float" office:value="5001.68">
            <text:p text:style-name="P111">5001,68</text:p>
          </table:table-cell>
          <table:table-cell table:style-name="Tabla42.E4" office:value-type="float" office:value="99200">
            <text:p text:style-name="P111">99200</text:p>
          </table:table-cell>
        </table:table-row>
        <table:table-row table:style-name="Tabla42.7">
          <table:table-cell table:style-name="Tabla42.A2" table:number-columns-spanned="3" office:value-type="string">
            <text:p text:style-name="P112">VALOR ESTIMADO DEL CONTRATO</text:p>
          </table:table-cell>
          <table:covered-table-cell/>
          <table:covered-table-cell/>
          <table:table-cell table:style-name="Tabla42.E4" table:number-columns-spanned="2" office:value-type="float" office:value="99200">
            <text:p text:style-name="P111">99200</text:p>
          </table:table-cell>
          <table:covered-table-cell/>
        </table:table-row>
      </table:table>
      <text:p text:style-name="P32"><text:span text:style-name="T23">Al Pliego de Prescripciones Técnicas</text:span><text:span text:style-name="T18"> </text:span><text:span text:style-name="T23">se le adjunta el Anexo I, en el que se detallan los precios sobre los cuales se ha calculado el presupuesto máximo base de licitación. Así mismo el precio estimado del contrato se ha calculado de acuerdo a los precios de mercado.</text:span></text:p>
      <text:p text:style-name="P71"><text:soft-page-break/><text:span text:style-name="T115">Para obtener el valor estimado del contrato</text:span> <text:span text:style-name="T115">se han tenido en consideración los precios del mercado según estudio realizado en base a suministros de la misma naturaleza adquiridos anteriormente por el Ayuntamiento.</text:span></text:p>
      <text:p text:style-name="P32"><text:span text:style-name="T24">&gt;VISTO</text:span><text:span text:style-name="T18"> </text:span><text:span text:style-name="T23">que el plazo de duración del contrato será de UN (1) año, a partir del 1 de enero de 2025, o a partir del día siguiente a la formalización del contrato con la empresa adjudicataria si la firma del contrato se produce con posterioridad a la fecha indicada, el plazo de duración del contrato podrá ser prorrogable por una anualidad antes de su finalización, dando un total de dos años de contrato, prorroga incluida.</text:span></text:p>
      <text:p text:style-name="P61">En relación a las prórrogas y los preavisos se atenderán a lo recogido en el artículo 29.2 de la LCSP.</text:p>
      <text:p text:style-name="P61">Los bienes o productos objeto del suministro deberán entregarse conforme a lo dispuesto en el pliego de prescripciones técnicas.</text:p>
      <text:p text:style-name="P32"><text:span text:style-name="T24">&gt;VISTO</text:span><text:span text:style-name="T18"> </text:span><text:span text:style-name="T23">que consta en el expediente compromiso de gasto para ejercicios futuros (2025) para atender a las obligaciones económicas que se deriven de la contratación, con cargo a la partida presupuestaria 1532 21000 proyecto de inversión VÍAS PÚBLICAS;reparac, mantnmt y conservac en Infraestruct y, por importe de 53.072,00 euros, según documento que consta en el expediente, de fecha 30 de julio de 2024, con N.º de operación 220249000102.</text:span></text:p>
      <text:p text:style-name="P32"><text:span text:style-name="T23">Tratándose de una tramitación anticipada donde la ejecución de la prestación se iniciará</text:span><text:span text:style-name="T18"> </text:span><text:span text:style-name="T23">en el ejercicio siguiente, la adjudicación del contrato queda condicionada a la existencia de crédito adecuado y suficiente en el ejercicio económico 2025, para hacer frente a los gastos que del mismo se deriven. </text:span></text:p>
      <text:p text:style-name="P32"><text:span text:style-name="T24">&gt;VISTO </text:span><text:span text:style-name="T23">que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p>
      <text:p text:style-name="P31"><text:span text:style-name="T25">Las proposiciones de las personas interesadas se presentarán en el lugar y plazo señalado en la invitación a través de la Plataforma de Contratación del Sector Público (</text:span><text:a xlink:type="simple" xlink:href="https://contrataciondelestado.es/wps/portal/plataforma" text:style-name="Internet_20_link" text:visited-style-name="Visited_20_Internet_20_Link"><text:span text:style-name="T27">https://contrataciondelestado.es/wps/portal/plataforma</text:span></text:a><text:span text:style-name="T25">.</text:span></text:p>
      <text:p text:style-name="P61"><text:span text:style-name="T6">&gt;VISTO</text:span> que en cumplimiento de lo establecido en el artículo 116 de la LCSP, al expediente se ha incorporado:</text:p>
      <text:list xml:id="list8656410843545696879" text:style-name="L6">
        <text:list-item>
          <text:p text:style-name="P393"><text:span text:style-name="T6">El Pliego de Prescripciones Técnicas y Pliego de Cláusulas Administrativas Particulares,</text:span> con el contenido establecido en el artículo 122 y 124 de la LCSP.</text:p>
        </text:list-item>
        <text:list-item>
          <text:p text:style-name="P400"><text:span text:style-name="T24">Informe de justificación de elección del procedimiento y criterios de adjudicación del contrato</text:span><text:span text:style-name="T23">, del funcionario de este Iltre. Ayuntamiento, Alberto Álamo Perera,</text:span><text:span text:style-name="T18"> </text:span><text:span text:style-name="T23">donde se califica como contrato administrativo de suministro, de conformidad con lo establecido en el artículo 16 y 25 de la LCSP y se establece la conveniencia de tramitar la contratación del servicio mediante procedimiento abierto,</text:span><text:span text:style-name="T18"> </text:span><text:span text:style-name="T23">en base a lo establecido en el artículo </text:span><text:span text:style-name="T24">156 de la LCSP.</text:span></text:p>
        </text:list-item>
        <text:list-item>
          <text:p text:style-name="P393"><text:span text:style-name="T6">El documento de Compromiso de gasto</text:span> <text:span text:style-name="T6">para el ejercicio 2025</text:span> de la Intervención del Ayuntamiento de Mogán, de fecha 30 de julio de 2024.</text:p>
        </text:list-item>
        <text:list-item>
          <text:p text:style-name="P393"><text:span text:style-name="T6">El informe FAVORABLE emitido por el Sr. Secretario General Accidental</text:span> de este Ayuntamiento de fecha 18 de octubre de 2024, en cumplimiento de lo dispuesto en el apartado 8 de la Disposición Adicional tercera de la LCSP.</text:p>
        </text:list-item>
      </text:list>
      <text:p text:style-name="P46"><text:span text:style-name="T108">&gt;VISTO el informe-propuesta emitido por la</text:span><text:span text:style-name="T107"> </text:span><text:span text:style-name="T108">Jefa del Servicio de Contratación</text:span><text:span text:style-name="T107"> de este Ayuntamiento, de fecha 18 de octubre de 2024, que consta en el expediente, en los mismos términos que el presente.</text:span></text:p>
      <text:p text:style-name="P46"><text:span text:style-name="T108">&gt;VISTO</text:span> <text:span text:style-name="T107">Informe favorable de la Intervención municipal de fecha 28 de octubre de 2024. </text:span></text:p>
      <text:p text:style-name="P31"/>
      <text:p text:style-name="P66">&gt;VISTO que la Junta de Gobierno Local, en sesión celebrada en fecha 29 de octubre de 2024:</text:p>
      <text:p text:style-name="P31"/>
      <text:p text:style-name="P32"><text:span text:style-name="T35">PRIMERO.-</text:span><text:span text:style-name="T18"> </text:span><text:span text:style-name="T34">Aprobar la tramitación ordinaria del procedimiento de adjudicación del contrato del</text:span><text:span text:style-name="T18"> </text:span><text:span text:style-name="T35">«SUMINISTRO DE MATERIALES DIVERSOS DE FERRETERÍA PARA EL AYUNTAMIENTO DE MOGÁN», Expte. 740/2024.</text:span></text:p>
      <text:p text:style-name="P32"><text:span text:style-name="T35">SEGUNDO.- </text:span><text:span text:style-name="T34">Aprobar el Pliego de Prescripciones Técnicas y el Pliego de Cláusulas Administrativas Particulares, que han de regir la adjudicación del contrato del </text:span><text:span text:style-name="T35">«SUMINISTRO DE MATERIALES DIVERSOS DE FERRETERÍA PARA EL AYUNTAMIENTO DE MOGÁN», Expte. 740/2024</text:span><text:span text:style-name="T34">,</text:span><text:span text:style-name="T18"> </text:span><text:span text:style-name="T34">mediante procedimiento abierto, en base a lo establecido en el artículo 156 de la LCSP</text:span><text:span text:style-name="T35">,</text:span><text:span text:style-name="T18"> </text:span><text:span text:style-name="T34">y estableciéndose los criterios de adjudicación y condición especial de ejecución del artículo 202 de la LCSP recogidos en los informes que consta en el expediente, por ser los más adecuados a la ejecución del contrato a realizar. </text:span><text:soft-page-break/><text:span text:style-name="T34">Se ha previsto en cumplimiento del artículo 99 de la LCSP, la realización conjunta del servicio sin proceder a su división en lotes.</text:span></text:p>
      <text:p text:style-name="P32"><text:span text:style-name="T35">TERCERO.-</text:span><text:span text:style-name="T18"> </text:span><text:span text:style-name="T34">Aprobar el expediente de contratación, aprobar el gasto,</text:span><text:span text:style-name="T18"> </text:span><text:span text:style-name="T34">con un presupuesto </text:span><text:span text:style-name="T35">de gasto máximo e indicativo</text:span><text:span text:style-name="T18"> </text:span><text:span text:style-name="T35">de licitación</text:span><text:span text:style-name="T18"> </text:span><text:span text:style-name="T34">de </text:span><text:span text:style-name="T35">53.072,00 euros, </text:span><text:span text:style-name="T34">estando incluidos en estos importes un incremento del </text:span><text:span text:style-name="T35">7,00% de IGIC</text:span><text:span text:style-name="T34">, un incremento de un incremento del </text:span><text:span text:style-name="T35">13,00% correspondiente a los gastos generales</text:span><text:span text:style-name="T18"> </text:span><text:span text:style-name="T34">y un incremento del </text:span><text:span text:style-name="T35">6,00% relacionado con el beneficio industrial</text:span><text:span text:style-name="T34">; el valor estimado del contrato</text:span><text:span text:style-name="T18"> </text:span><text:span text:style-name="T34">es de </text:span><text:span text:style-name="T35">99.200,00</text:span><text:span text:style-name="T18"> </text:span><text:span text:style-name="T35">euros</text:span><text:span text:style-name="T34">, sin IGIC</text:span><text:span text:style-name="T18"> </text:span><text:span text:style-name="T34">y</text:span><text:span text:style-name="T18"> </text:span><text:span text:style-name="T34">sin que proceda la revisión de precios; y disponer la apertura del procedimiento abierto de adjudicación, con arreglo al Pliego de Prescripciones Técnicas y Pliego de Cláusulas Administrativas Particulares, convocando la adjudicación del contrato referenciado, en cumplimiento del artículo 117 de la LCSP, con una duración de UN (1) año, a partir del 1 de enero de 2025, o a partir del día siguiente a la formalización del contrato con la empresa adjudicataria si la firma del contrato se produce con posterioridad a la fecha indicada, el plazo de duración del contrato podrá ser prorrogable por una anualidad antes de su finalización, dando un total de dos años de contrato, prorroga incluida.</text:span></text:p>
      <text:p text:style-name="P32"><text:span text:style-name="T34">Conforme a lo establecido en la Disposición adicional tercera de la LCSP, </text:span><text:span text:style-name="T35">se podrán tramitar anticipadamente los contratos cuya ejecución material haya de comenzar en el ejercicio siguiente</text:span><text:span text:style-name="T18"> </text:span><text:span text:style-name="T34">o aquellos cuya financiación dependa de un préstamo, un crédito o una subvención solicitada a otra entidad pública o privada, sometiendo la adjudicación a la condición suspensiva de la efectiva consolidación de los recursos que han de financiar el contrato correspondiente.</text:span></text:p>
      <text:p text:style-name="P32"><text:span text:style-name="T34">Tratándose de una tramitación anticipada donde la ejecución de la prestación se iniciará</text:span><text:span text:style-name="T18"> </text:span><text:span text:style-name="T34">en el ejercicio siguiente, la adjudicación del contrato queda condicionada a la existencia de crédito adecuado y suficiente en el ejercicio económico 2025, para hacer frente a los gastos que del mismo se deriven. </text:span></text:p>
      <text:p text:style-name="P61"><text:span text:style-name="T139">CUARTO.- </text:span><text:span text:style-name="T135">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ausulas administrativas y el de prescripciones técnicas, en cumplimiento del artículo 63 y 135 de la LCSP.</text:span></text:p>
      <text:p text:style-name="P54">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54"><text:span text:style-name="T6">QUINTO.- -</text:span>Facultar a la Alcaldía-Presidencia para la suscripción de los contratos administrativos y/o públicos.</text:p>
      <text:p text:style-name="P61"><text:span text:style-name="T139">SEXTO.- </text:span><text:span text:style-name="T135">Dar traslado del acuerdo adoptado a Dña. María Cecilia Santana Díaz (Coordinadora de Área de Medio Ambiente, Servicios Públicos, Obras Públicas y Embellecimiento), al Servicio de Mantenimiento y Obras Públicas y a la Intervención de este Ayuntamiento.</text:span></text:p>
      <text:p text:style-name="P61"><text:span text:style-name="T6">&gt; VISTO</text:span> que con fecha 29 de octubre de 2024 se publica Anuncio de Licitación en la Plataforma de Contratación del Sector Público, concediéndose un plazo de presentación de ofertas hasta el día 14 de noviembre de 2024.</text:p>
      <text:p text:style-name="P31"><text:span text:style-name="T26">&gt; </text:span><text:span text:style-name="T28">VISTO que en fecha 15 de noviembre</text:span><text:span text:style-name="T27"> </text:span><text:span text:style-name="T28">de 2024</text:span><text:span text:style-name="T27"> </text:span><text:span text:style-name="T28">se reúne la Mesa de Contratación, en acto no público, para proceder a la apertura y calificación de la documentación administrativa (archivo electrónico nº 1) (CSV </text:span><text:a xlink:type="simple" xlink:href="https://oat.mogan.es:8448/ventanilla/web/validacionFirmas.do?opcion=1&amp;modo=3&amp;csv=w006754aa9261b00cfe07e817a0b072ad" text:style-name="Internet_20_link" text:visited-style-name="Visited_20_Internet_20_Link">w006754aa9261b00cfe07e817a0b072ad</text:a><text:span text:style-name="T27"> </text:span><text:span text:style-name="T28">)</text:span></text:p>
      <text:p text:style-name="P31"><text:span text:style-name="T26">&gt; </text:span><text:span text:style-name="T28">VISTO que en fecha 15 de noviembre de 2024</text:span><text:span text:style-name="T22"> </text:span><text:span text:style-name="T28">se reúne la Mesa de Contratación, en acto</text:span><text:span text:style-name="T22"> </text:span><text:span text:style-name="T28">público, para proceder a la apertura de la proposición del archivo electrónico n.º 2</text:span><text:span text:style-name="T22"> </text:span><text:span text:style-name="T28">(CSV </text:span><text:a xlink:type="simple" xlink:href="https://oat.mogan.es:8448/ventanilla/web/validacionFirmas.do?opcion=1&amp;modo=3&amp;csv=N006754aa9111b0b87207e822d0b072b3" text:style-name="Internet_20_link" text:visited-style-name="Visited_20_Internet_20_Link">N006754aa9111b0b87207e822d0b072b3</text:a><text:span text:style-name="T28">)</text:span></text:p>
      <text:p text:style-name="P31"><text:span text:style-name="T26">&gt; </text:span><text:span text:style-name="T28">VISTO que en fecha 20</text:span><text:span text:style-name="T22"> </text:span><text:span text:style-name="T28">de noviembre</text:span><text:span text:style-name="T22"> </text:span><text:span text:style-name="T28">de 2024, se reúne la Mesa de Contratación, en acto no</text:span><text:span text:style-name="T22"> </text:span><text:span text:style-name="T28">público, para proceder a la valoración del Informe Técnico y considerándose al propuesto como adjudicatario</text:span><text:span text:style-name="T22"> </text:span><text:span text:style-name="T28">(con CSV</text:span><text:a xlink:type="simple" xlink:href="https://oat.mogan.es:8448/ventanilla/web/validacionFirmas.do?opcion=1&amp;modo=3&amp;csv=h006754aa93a1b0855d07e820e0b072bQ" text:style-name="Internet_20_link" text:visited-style-name="Visited_20_Internet_20_Link">h006754aa93a1b0855d07e820e0b072bQ</text:a><text:span text:style-name="T28"> )</text:span></text:p>
      <text:p text:style-name="P61"><text:span text:style-name="T6">&gt;CONSIDERANDO</text:span> que, de conformidad con lo establecido en la Disposición Adicional Segunda de la LCSP, la adopción de este acuerdo es competencia de la Junta de Gobierno Local en virtud de las <text:soft-page-break/>delegaciones efectuadas por la Alcaldesa de este Ayuntamiento, mediante Decreto nº 3347/2023, de 19 de junio de 2023.</text:p>
      <text:p text:style-name="P61">En virtud de lo expuesto, <text:span text:style-name="T6">PROPONGO </text:span>a la Junta de Gobierno Local:</text:p>
      <text:p text:style-name="P61"><text:span text:style-name="T6">PRIMERO.- </text:span>Declarar válido el acto de licitación.</text:p>
      <text:p text:style-name="P48"><text:span text:style-name="T6">SEGUNDO.-</text:span> Aceptar los acuerdos adoptados en las Mesas de Contratación celebradas en relación con la meritada licitación.</text:p>
      <text:p text:style-name="P32"><text:span text:style-name="T24">TERCERO.- Considerar propuesta como adjudicataria del</text:span><text:span text:style-name="T18"> </text:span><text:span text:style-name="T24">«SUMINISTRO DE MATERIALES DIVERSOS DE FERRETERÍA PARA EL AYUNTAMIENTO DE MOGÁN»</text:span><text:span text:style-name="T18"> </text:span><text:span text:style-name="T24">MEDIANTE PROCEDIMIENTO DE ADJUDICACIÓN ABIERTO Y TRAMITACIÓN</text:span><text:span text:style-name="T18"> </text:span><text:span text:style-name="T24">ORDINARIA, EXP: 740/2024,</text:span><text:span text:style-name="T18"> </text:span><text:span text:style-name="T24">a</text:span><text:span text:style-name="T18"> </text:span><text:span text:style-name="T24">la entidad</text:span><text:span text:style-name="T18"> </text:span><text:span text:style-name="T24">FERRETERIA ARAÑA Y QUEVEDO, S.L. B35961275,</text:span><text:span text:style-name="T18"> </text:span><text:span text:style-name="T24">por un presupuesto de gasto máximo o indicativo, sin I.G.I.C., de 49.600,00</text:span><text:span text:style-name="T18"> </text:span><text:span text:style-name="T24">euros</text:span><text:span text:style-name="T23">, correspondiendo un I.G.I.C del 7%, por importe de 3.472,00,</text:span><text:span text:style-name="T18"> </text:span><text:span text:style-name="T23">siendo el importe total de 53.072,00 euros,</text:span><text:span text:style-name="T18"> </text:span><text:span text:style-name="T24">ofertándose respecto al </text:span><text:span text:style-name="T38">criterio de adjudicación n.º 1:</text:span><text:span text:style-name="T18"> </text:span><text:span text:style-name="T24">Oferta Económica, un Porcentaje de reducción único sobre los precios unitarios del 10</text:span><text:span text:style-name="T18"> </text:span><text:span text:style-name="T24">% (</text:span><text:span text:style-name="T38">detallados en el Anexo I del Pliego de Prescripciones Técnicas</text:span><text:span text:style-name="T23">), </text:span><text:span text:style-name="T24">y al </text:span><text:span text:style-name="T38">criterio de adjudicación n.º 2</text:span><text:span text:style-name="T24">:</text:span><text:span text:style-name="T18"> </text:span><text:span text:style-name="T24">Menor plazo de entrega, oferta un plazo de entrega de 1.10 horas y,</text:span><text:span text:style-name="T18"> </text:span><text:span text:style-name="T23">atendiendo en todo caso al pliego de cláusulas administrativas particulares y pliego de prescripciones técnicas,</text:span><text:span text:style-name="T18"> </text:span><text:span text:style-name="T23">al considerarse que es la oferta más ventajosa, siendo la única oferta presentada y obteniendo una valoración de 100 puntos,</text:span><text:span text:style-name="T18"> </text:span><text:span text:style-name="T23">para un</text:span><text:span text:style-name="T18"> </text:span><text:span text:style-name="T23">plazo de duración del contrato de </text:span><text:span text:style-name="T24">UN (1) año, a partir del 1 de enero de 2025, o a partir del día siguiente a la formalización del contrato con la empresa adjudicataria si la firma del contrato se produce con posterioridad a la fecha indicada</text:span><text:span text:style-name="T23">, el plazo de duración del contrato podrá ser prorrogable por una</text:span><text:span text:style-name="T18"> </text:span><text:span text:style-name="T23">anualidad antes de su finalización, dando un total de dos</text:span><text:span text:style-name="T18"> </text:span><text:span text:style-name="T23">años de contrato, prorroga incluida. En relación a las prórrogas y los preavisos se atenderán a lo recogido en el artículo 29.2 de la </text:span><text:span text:style-name="T23">LCSP. Los bienes o productos objeto del suministro deberán entregarse conforme a lo dispuesto en el pliego de prescripciones técnicas.</text:span></text:p>
      <text:p text:style-name="P32"><text:span text:style-name="T35">*</text:span><text:span text:style-name="T34">Existe</text:span><text:span text:style-name="T18"> </text:span><text:span text:style-name="T34">compromiso de gasto para ejercicios futuros (2025) para atender a las obligaciones económicas que se deriven de la contratación, con cargo a la partida presupuestaria 1532 21000 proyecto de inversión VÍAS PÚBLICAS;reparac, mantnmt y conservac en Infraestruct y, por importe de 53.072,00 euros, según documento que consta en el expediente, de fecha 30 de julio de 2024, con N.º de operación 220249000102.</text:span></text:p>
      <text:p text:style-name="P32"><text:span text:style-name="T34">Tratándose de una</text:span><text:span text:style-name="T79"> </text:span><text:span text:style-name="T36">tramitación anticipada </text:span><text:span text:style-name="T34">donde la ejecución de la prestación se iniciará</text:span><text:span text:style-name="T18"> </text:span><text:span text:style-name="T34">en el ejercicio siguiente, la adjudicación del contrato queda condicionada a la existencia de crédito adecuado y suficiente en el ejercicio económico 2025, para hacer frente a los gastos que del mismo se deriven. </text:span></text:p>
      <text:p text:style-name="P61"><text:span text:style-name="T6">CUARTO</text:span>.- <text:span text:style-name="T6">Requerir a la entidad propuesta como adjudicataria</text:span> del contrato, para que dentro del plazo de <text:span text:style-name="T6">DIEZ</text:span><text:span text:style-name="T128"> </text:span><text:span text:style-name="T131">(10) días hábiles</text:span>, a contar desde el siguiente a aquél en que se haya publicado el requerimiento, presente la documentación que se indica en la cláusula 19 del Pliego de Cláusulas Administrativas Particulares que rige la meritada licitación. </text:p>
      <text:p text:style-name="P32"><text:span text:style-name="T23">Respecto a la garantía definitiva, correspondiente a un importe del 5 % del precio final ofertado, IGIC excluido,</text:span><text:span text:style-name="T18"> </text:span><text:span text:style-name="T23">se debe depositar una garantía definitiva por importe de</text:span><text:span text:style-name="T79"> </text:span><text:span text:style-name="T38">2.480</text:span><text:span text:style-name="T79"> </text:span><text:span text:style-name="T38">euros.</text:span><text:span text:style-name="T18"> </text:span><text:span text:style-name="T23">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p>
      <text:p text:style-name="P101"><text:span text:style-name="T19">QUINTO.- </text:span><text:span text:style-name="T18">Notificar el acuerdo adoptado a todos los interesados, a Dña. María Cecilia Santana Díaz (Coordinadora de Área de Medio Ambiente, Servicios Públicos, Obras Públicas y Embellecimiento), al Servicio de Mantenimiento y Obras Públicas y a la Tesorería e Intervención de este Ayuntamiento, a los efectos oportunos.”</text:span></text:p>
      <text:p text:style-name="P48"/>
      <text:p text:style-name="P48">Considerando que la adopción de este acuerdo es competencia de esta Junta de Gobierno Local, en virtud de las delegaciones efectuadas por la Alcaldesa de este Ayuntamiento, mediante Decreto número 3347/2023, de 19 de junio.</text:p>
      <text:p text:style-name="P48">La Junta de Gobierno Local, acuerda aprobar la propuesta emitida en los términos que se recogen precedentemente.</text:p>
      <text:p text:style-name="Text_20_body"/>
      <text:p text:style-name="Text_20_body"><text:line-break/><text:tab/><text:span text:style-name="Strong_20_Emphasis"><text:span text:style-name="T11">7.-Expte. 17740/2024. Propuesta para la declaración de necesidad e idoneidad, así como para iniciar expediente para la adjudicación del Servicio para el mantenimiento, soporte y asistencia técnica de las aplicaciones informáticas SPAI Población y SPAI Elector.</text:span></text:span></text:p>
      <text:p text:style-name="P32"><text:soft-page-break/><text:span text:style-name="T24">“Luis Miguel Becerra André, </text:span><text:span text:style-name="T23">Teniente de Alcalde del Área de Gobierno de Servicios Centrales , con competencias en Nuevas Tecnologías</text:span><text:span text:style-name="T18"> </text:span><text:span text:style-name="T23">del Ilustre Ayuntamiento de Mogán</text:span><text:span text:style-name="T107">, en relación a la necesidad e idoneidad de iniciar</text:span> <text:span text:style-name="T107">el</text:span> <text:span text:style-name="T108">Expt: 17740/2024 </text:span><text:span text:style-name="T24">Servicios para el mantenimiento, soporte y asistecncia técnica de las aplicaciones informáticas SPAI Población y SPAI Elector</text:span><text:span text:style-name="T108">,</text:span> <text:span text:style-name="T107">tiene a bien emitir la presente</text:span><text:span text:style-name="T23">:</text:span></text:p>
      <text:p text:style-name="P67">PROPUESTA</text:p>
      <text:p text:style-name="P63">1.- Antecedentes.</text:p>
      <text:p text:style-name="P75"><text:span text:style-name="T6">1.1.-</text:span> Visto Informe de necesidad e idoneidad de fecha 27 de noviembre de 2024 suscrito por Mª de las Nieves Benazco Fernández, Responsable de la<text:span text:style-name="T18"> Unidad Administrativa de Informática y Nuevas Tecnologías de este Ayuntamiento de Mogán</text:span>, que dice literalmente:</text:p>
      <text:p text:style-name="P54">&lt;&lt;Mª de las Nieves Benazco Fernández, Responsable de la Unidad Administrativa de Informática y Nuevas Tecnologías del Ilustre Ayuntamiento de Mogán y en relación con el asunto epigrafiado, emite el siguiente.<text:span text:style-name="T6">,</text:span> </text:p>
      <text:p text:style-name="P56">INFORME</text:p>
      <text:p text:style-name="P55">1.- ANTECEDENTES:</text:p>
      <text:p text:style-name="P31"><text:span text:style-name="T30">CONSIDERANDO.-</text:span><text:span text:style-name="T21"> </text:span><text:span text:style-name="T29">Que desde marzo de 2024 venimos haciendo uso de las aplicaciones informáticas SPAI Padrón y SPAI Elector, suministradas dentro del expte de licitación 2126/2022 </text:span><text:span text:style-name="T30">Suministro, instalación, migración, formación y mantenimiento de una aplicación informática para la gestión del padrón municipal de habitantes y procesos electorales, dentro de las acciones financiadas por la subvención convocada por el Ministerio de Política Territorial destinada a la transformación digital y modernización de las Administraciones de las Entidades Locales, dentro del</text:span><text:span text:style-name="Strong_20_Emphasis"><text:span text:style-name="T21"> </text:span></text:span><text:span text:style-name="Strong_20_Emphasis"><text:span text:style-name="T30">marco del Plan de Recuperación, Transformación y Resiliencia, Fondos NextGenerationEU</text:span></text:span></text:p>
      <text:p text:style-name="P54"><text:span text:style-name="T6">CONSIDERANDO.-</text:span> Que garantizar un buen mantenimiento del funcionamiento de las aplicaciones y su evolución es básico para cualquier Administración Pública. La experiencia demuestra que se degeneran los servicios ofrecidos, hasta el punto del desuso, en este tipo de sistema, de no efectuarse un mantenimiento rígido y periódico. Por lo tanto, el mantenimiento tendrá como eje central el garantizar el buen funcionamiento de las aplicaciones y el soporte a los usuarios en el uso de la misma.</text:p>
      <text:p text:style-name="P54"><text:span text:style-name="T6">CONSIDERANDO.-</text:span> Que el próximo 07 de enero de 2025 vencerá el servicio de mantenimiento actual incluido en el contrato inicial de suministro.</text:p>
      <text:p text:style-name="P54"><text:span text:style-name="T6">CONSIDERANDO.-</text:span> Que desde la Unidad Administrativa de Informática y Nuevas Tecnologías creemos necesaria e imprescindible la contratación del servicio de soporte y asistencia técnica a los usuarios, servicio del que hace uso la Oficina de Atención a la Ciudadanía, el área de Estadística, así como la Sede Electrónica y los kioscos municipales de emisión de certificados.</text:p>
      <text:p text:style-name="P47"><text:span text:style-name="T108">CONSIDERANDO.-</text:span> <text:span text:style-name="T107">Que desde la Unidad Administrativa de Informática y Nuevas Tecnologías creemos necesaria e imprescindible la contratación del servicio de mantenimiento de las aplicaciones SPAI Padrón y SPAI Elector para garantizar el tener a nuestra disposición la puesta al día de dicho software con las últimas versiones generadas, la corrección de incidencias y errores en las aplicaciones que impidan o afecten a su uso y las adaptaciones necesarias por cambios normativos.</text:span></text:p>
      <text:p text:style-name="P54"><text:span text:style-name="T6">CONSIDERANDO.- </text:span>Que el objeto del contrato será la contratación de los servicios de mantenimiento de las aplicaciones SPAI Padrón y SPAI Elector, así como el soporte y la asistencia técnica a los usuarios.</text:p>
      <text:p text:style-name="P54"><text:span text:style-name="T6">RESULTANDO.- </text:span>Que desde el punto de vista técnico, se justifica la necesidad e idoneidad para la prestación del Servicio, y por tanto se considera que el servicio de referencia resuelve las necesidades anteriormente expuestas.</text:p>
      <text:p text:style-name="P47"><text:span text:style-name="T108">CONSIDERANDO.- </text:span><text:span text:style-name="T107">Que la adopción de este acuerdo es competencia de la Junta de Gobierno Local en virtud de las delegaciones efectuadas por la Alcaldesa de este Ayuntamiento, mediante Decreto 3347/2023, de fecha 19 de junio de 2023.</text:span></text:p>
      <text:p text:style-name="P54">Por todo ello y en base a lo anteriormente expuesto, tengo a bien formular la siguiente:</text:p>
      <text:p text:style-name="P58">PROPUESTA DE RESOLUCIÓN</text:p>
      <text:p text:style-name="P47"><text:soft-page-break/><text:span text:style-name="T108">Primero.</text:span><text:span text:style-name="T107">-</text:span> <text:span text:style-name="T107">Declarar la necesidad e idoneidad del contrato para la prestación de los </text:span><text:span text:style-name="T108">Servicios para el mantenimiento, soporte y asistencia técnica de las aplicaciones informáticas SPAI Población y SPAI Elector.</text:span></text:p>
      <text:p text:style-name="P47"><text:span text:style-name="T108">Segundo.-</text:span> <text:span text:style-name="T107">Iniciar el expediente para la adjudicación del contrato para la la prestación del </text:span><text:span text:style-name="T108">Servicios para el mantenimiento, soporte y asistencia técnica de las aplicaciones informáticas SPAI Población y SPAI Elector.</text:span></text:p>
      <text:p text:style-name="P47"><text:span text:style-name="T108">Tercero.- </text:span><text:span text:style-name="T107">Dar traslado del acuerdo que se adopte a don Salvador Álvarez León (Coordinador de las Áreas de Servicios Centrales, de Acción Social y Sociocomunitaria, y del Área de Urbanismo, Promoción Turística y Seguridad), y a la Unidad Administrativa de Contratación de este Ilustre Ayuntamiento.</text:span></text:p>
      <text:p text:style-name="P75"><text:span text:style-name="T135">Es todo cuanto tengo bien en informar desde el punto de vista técnico, de acuerdo con la información disponible.</text:span><text:span text:style-name="T40">&gt;&gt;</text:span></text:p>
      <text:p text:style-name="P48">Considerando que la adopción de este acuerdo es competencia de esta Junta de Gobierno Local en virtud de las delegaciones efectuadas por la Alcaldesa de este Ayuntamiento, mediante Decreto 3347/2023, de fecha 19 de junio de 2023, se tiene a bien elevar la siguiente</text:p>
      <text:p text:style-name="P31"/>
      <text:p text:style-name="P62">PROPUESTA</text:p>
      <text:p text:style-name="P46"><text:span text:style-name="T108">Primero.</text:span><text:span text:style-name="T107">-</text:span> <text:span text:style-name="T108">Declarar la necesidad e idoneidad </text:span><text:span text:style-name="T107">del contrato para la prestación de los </text:span><text:span text:style-name="T108">Servicios para el mantenimiento, soporte y asistencia técnica de las aplicaciones informáticas SPAI Población y SPAI Elector.</text:span></text:p>
      <text:p text:style-name="P46"><text:span text:style-name="T108">Segundo.-</text:span> <text:span text:style-name="T107">Iniciar el expediente para la adjudicación del contrato para la la prestación del </text:span><text:span text:style-name="T108">Servicios para el mantenimiento, soporte y asistencia técnica de las aplicaciones informáticas SPAI Población y SPAI Elector.</text:span></text:p>
      <text:p text:style-name="P46"><text:span text:style-name="T108">Tercero.- </text:span><text:span text:style-name="T107">Dar traslado del acuerdo que se adopte a don Salvador Álvarez León (Coordinador de las Áreas de Servicios Centrales, de Acción Social y Sociocomunitaria, y del Área de Urbanismo, Promoción Turística y Seguridad), y a la Unidad Administrativa de Contratación de este Ilustre Ayuntamiento.”</text:span></text:p>
      <text:p text:style-name="P61"/>
      <text:p text:style-name="P48">Considerando que la adopción de este acuerdo es competencia de esta Junta de Gobierno Local, en virtud de las delegaciones efectuadas por la Alcaldesa de este Ayuntamiento, mediante Decreto número 3347/2023, de 19 de junio.</text:p>
      <text:p text:style-name="P48">La Junta de Gobierno Local, acuerda aprobar la propuesta emitida en los términos que se recogen precedentemente.</text:p>
      <text:p text:style-name="P48"/>
      <text:p text:style-name="Text_20_body"><text:line-break/><text:span text:style-name="T456"><text:tab/></text:span><text:span text:style-name="Strong_20_Emphasis"><text:span text:style-name="T11">8.-Expte. 17607/2024. Propuesta para la declaración de necesidad e idoneidad para la iniciación de expediente para la contratación de Suministro de camiones eléctricos para el servicio de recogida de residuos orgánicos del Ayuntamiento de Mogán.</text:span></text:span></text:p>
      <text:p text:style-name="Text_20_body"><text:span text:style-name="Strong_20_Emphasis"><text:span text:style-name="T11"/></text:span></text:p>
      <text:p text:style-name="P338">“Referencia: 2024/1164</text:p>
      <text:p text:style-name="P337"/>
      <text:p text:style-name="P13"><text:span text:style-name="Fuente_20_de_20_párrafo_20_predeter."><text:span text:style-name="T457"><text:tab/></text:span></text:span><text:span text:style-name="Strong_20_Emphasis"><text:span text:style-name="T458">JUAN MENCEY NAVARRO ROMERO</text:span></text:span><text:span text:style-name="Fuente_20_de_20_párrafo_20_predeter."><text:span text:style-name="T468">, Teniente Alcalde del Área de Gobierno de Urbanismo, Promoción Turística y Seguridad con competencias en materia de Urbanismo, Seguridad Ciudadana, Asesoría Jurídica y Mediación, Recursos Humanos y Recogida de residuos (según Decreto nº 3349/2023 de 19 de junio)</text:span></text:span><text:span text:style-name="Fuente_20_de_20_párrafo_20_predeter."><text:span text:style-name="T321"> </text:span></text:span><text:span text:style-name="Fuente_20_de_20_párrafo_20_predeter."><text:span text:style-name="T322">en relación con el expediente para la contratación del </text:span></text:span><text:span text:style-name="Strong_20_Emphasis"><text:span text:style-name="T222">“Suministro de camiones eléctricos para la recogida de residuos orgánicos: Plan por un Mogán sostenible y resilente: subvenciones </text:span></text:span><text:span text:style-name="Strong_20_Emphasis"><text:span text:style-name="T222">para la financiación de actuaciones para el apoyo a la implementación de la normativa de residuos en el marco del plan de recuperación, transformación y resiliencia</text:span></text:span><text:span text:style-name="Strong_20_Emphasis"><text:span text:style-name="T223">”</text:span></text:span><text:span text:style-name="Fuente_20_de_20_párrafo_20_predeter."><text:span text:style-name="T321"> </text:span></text:span><text:span text:style-name="Fuente_20_de_20_párrafo_20_predeter."><text:span text:style-name="T232">y </text:span></text:span><text:span text:style-name="Fuente_20_de_20_párrafo_20_predeter."><text:span text:style-name="T380">visto el Informe emitido con fecha 25 de noviembre de 2024</text:span></text:span><text:span text:style-name="Fuente_20_de_20_párrafo_20_predeter."><text:span text:style-name="T474"> por D. Juan Ramón Ramírez Rodríguez,</text:span></text:span><text:span text:style-name="Fuente_20_de_20_párrafo_20_predeter."><text:span text:style-name="T476"> </text:span></text:span><text:span text:style-name="Fuente_20_de_20_párrafo_20_predeter."><text:span text:style-name="T474">funcionario adscrito al Área de Medio Ambiente, Servicios Públicos, Obras Públicas y Embellecimiento</text:span></text:span><text:span text:style-name="Fuente_20_de_20_párrafo_20_predeter."><text:span text:style-name="T477"> </text:span></text:span><text:span text:style-name="Fuente_20_de_20_párrafo_20_predeter."><text:span text:style-name="T475">del Ilustre Ayuntamiento de Mogán, </text:span></text:span><text:span text:style-name="Fuente_20_de_20_párrafo_20_predeter."><text:span text:style-name="T463">según Decreto 786/2018</text:span></text:span><text:span text:style-name="Fuente_20_de_20_párrafo_20_predeter."><text:span text:style-name="T443">,</text:span></text:span><text:span text:style-name="Fuente_20_de_20_párrafo_20_predeter."><text:span text:style-name="T474"> que literalmente dice:</text:span></text:span></text:p>
      <text:p text:style-name="P14"><text:span text:style-name="Fuente_20_de_20_párrafo_20_predeter."><text:span text:style-name="T444"/></text:span></text:p>
      <text:p text:style-name="P350"><text:span text:style-name="Fuente_20_de_20_párrafo_20_predeter."><text:span text:style-name="T445"/></text:span></text:p>
      <text:p text:style-name="P351"><text:span text:style-name="T144"><text:tab/>«</text:span><text:span text:style-name="T140">JUAN RAMÓN RAMÍREZ RODRIGUEZ</text:span><text:span text:style-name="T144">, funcionario adscrito de Área de Medio ambiente, Servicios Públicos, Obras Públicas y Embellecimiento, según decreto Nº 786/2018 , <text:s/>en base a la petición verbal de coordinación de servicios públicos tiene a bien realizar el siguiente informe en base a los siguientes </text:span></text:p>
      <text:p text:style-name="P352"/>
      <text:p text:style-name="P353"><text:soft-page-break/>ANTECEDENTES</text:p>
      <text:p text:style-name="P353"/>
      <text:p text:style-name="P357"><text:span text:style-name="T145">Primero.- </text:span><text:span text:style-name="T138"><text:s/></text:span><text:span text:style-name="Fuente_20_de_20_párrafo_20_predeter."><text:span text:style-name="T138">El municipio de Mogán apuesta por un Plan de mejora del sistema de gestión de los residuos que permita convertir casi todo lo que se desecha en bienes que se recuperan, se reciclan y se reutilizan. Para ello, se plantean varias líneas de actuación que deben implicar a las instituciones, comenzando por el Ayuntamiento, las empresas, la población y los turistas.</text:span></text:span></text:p>
      <text:p text:style-name="P354"/>
      <text:p text:style-name="P357"><text:span text:style-name="T145">Segundo.- </text:span><text:span text:style-name="Fuente_20_de_20_párrafo_20_predeter."><text:span text:style-name="T138">Mediante esta actuación se abordará la adquisición de Camiones eléctricos para la recogida de residuos orgánicos, en zonas donde se generan una gran cantidad de los mencionados residuos.</text:span></text:span></text:p>
      <text:p text:style-name="P354"/>
      <text:p text:style-name="P353">FUNDAMENTOS JURÍDICOS</text:p>
      <text:p text:style-name="P353"/>
      <text:p text:style-name="P352"><text:span text:style-name="T9">Primero.-</text:span> La Ley 7/1985, de 2 de abril, Reguladora de las Bases del Régimen Local en su artículo 26 expone:</text:p>
      <text:p text:style-name="P352"/>
      <text:p text:style-name="P352">Artículo 26.</text:p>
      <text:p text:style-name="P352">1. Los Municipios deberán prestar, en todo caso, los servicios siguientes:</text:p>
      <text:p text:style-name="P352"/>
      <text:p text:style-name="P352">a) En todos los Municipios: alumbrado público, cementerio, <text:span text:style-name="T9">recogida de residuos</text:span>, limpieza viaria, abastecimiento domiciliario de agua potable, alcantarillado, acceso a los núcleos de población y pavimentación de las vías públicas.</text:p>
      <text:p text:style-name="P352"/>
      <text:p text:style-name="P354">Segundo.- <text:s/><text:span text:style-name="T151">La Ley 9/2017, de 8 de noviembre, de Contratos del Sector Público, por la que se transponen al ordenamiento jurídico español las Directivas del Parlamento Europeo y del Consejo 2014/23/UE y 2014/24/UE, de 26 de febrero de 2014 (en adelante, LCSP), en relación a la celebración de los contratos, dispone lo siguiente: </text:span></text:p>
      <text:p text:style-name="P354"/>
      <text:p text:style-name="P354">Artículo 28. Necesidad e idoneidad del contrato y eficiencia en la contratación. </text:p>
      <text:p text:style-name="P354"/>
      <text:p text:style-name="P355">1. 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 </text:p>
      <text:p text:style-name="P355">[...] </text:p>
      <text:p text:style-name="P354"/>
      <text:p text:style-name="P354">Artículo 116. Expediente de contratación: iniciación y contenido. </text:p>
      <text:p text:style-name="P355">1. La celebración de contratos por parte de las Administraciones Públicas requerirá la previa tramitación del correspondiente expediente, que se iniciará por el órgano de contratación motivando la necesidad del contrato en los términos previstos en el artículo 28 de esta Ley y que deberá ser publicado en el perfil de contratante.</text:p>
      <text:p text:style-name="P354"/>
      <text:p text:style-name="P354">Tercero.- <text:s text:c="2"/>Por su parte <text:s/>el artículo 16 del LCSP expone <text:s/>literalmente:</text:p>
      <text:p text:style-name="P352"/>
      <text:p text:style-name="P352">“Artículo 16. Contrato de suministro.</text:p>
      <text:p text:style-name="P355">1. Son contratos de suministro los que tienen por objeto la adquisición, el arrendamiento financiero, o el arrendamiento, con o sin opción de compra, de productos o bienes muebles”</text:p>
      <text:p text:style-name="P355"/>
      <text:p text:style-name="P354"/>
      <text:p text:style-name="P354"/>
      <text:p text:style-name="P354">Cuarto.- <text:span text:style-name="T151"><text:s/>Para la adopción del acuerdo pertinente es competente la Junta de Gobierno Local como órgano de contratación, atendiendo a lo dispuesto en la delegación de competencias efectuada por el Pleno del Ilustre Ayuntamiento de Mogán mediante acuerdo adoptado en sesión ordinaria celebrada en fecha 7 de julio de 2023:</text:span></text:p>
      <text:p text:style-name="P355"><text:soft-page-break/></text:p>
      <text:p text:style-name="P356">ACUERDO: </text:p>
      <text:p text:style-name="P355"/>
      <text:p text:style-name="P355">PRIMERO.- Delegar en la Junta de Gobierno Local el ejercicio de las siguientes atribuciones del</text:p>
      <text:p text:style-name="P355">Pleno: </text:p>
      <text:p text:style-name="P355">(...)</text:p>
      <text:p text:style-name="P355">5º.- Como órgano de contratación respecto de los contratos de obras, de suministro, de servicios, los contratos de concesión de obras, los contratos de concesión de servicios y los contratos administrativos especiales, cuando por su valor o duración no correspondan al Alcalde. </text:p>
      <text:p text:style-name="P354"/>
      <text:p text:style-name="P353">CONSIDERACIONES</text:p>
      <text:p text:style-name="P354"/>
      <text:p text:style-name="P354">Considerando <text:s/><text:span text:style-name="T151">acreditada la condición de servicio público, este Ilustre Ayuntamiento ha adoptado la forma de gestión indirecta de entre las prevista en el artículo 85 de la Ley <text:s/>Reguladora de las Bases de Régimen Local por considerarla la más eficiente y sostenible.</text:span></text:p>
      <text:p text:style-name="P354"/>
      <text:p text:style-name="P354">Considerando<text:span text:style-name="T151"> los antecedentes expuestos, así como los fundamentos jurídicos que les son de aplicación, y tomando como base que este Ilustre Ayuntamiento ha adoptado la </text:span><text:span text:style-name="T151">forma de gestión indirecta de entre las prevista en el artículo 85 de la Ley <text:s/>Reguladora de las Bases de Régimen Local por considerarla la más eficiente y sostenible, se tiene a bien elevar la siguiente</text:span></text:p>
      <text:p text:style-name="P356"/>
      <text:p text:style-name="P358"><text:span text:style-name="Fuente_20_de_20_párrafo_20_predeter."><text:span text:style-name="T43">PROPUESTA DE RESOLUCIÓN</text:span></text:span></text:p>
      <text:p text:style-name="P359"><text:span text:style-name="Fuente_20_de_20_párrafo_20_predeter."><text:span text:style-name="T95"/></text:span></text:p>
      <text:p text:style-name="P360"><text:span text:style-name="Fuente_20_de_20_párrafo_20_predeter."><text:span text:style-name="T98">Primero.- </text:span></text:span><text:span text:style-name="Fuente_20_de_20_párrafo_20_predeter."><text:span text:style-name="T99">Declarar la necesidad e idoneidad del contrato para la prestación del “</text:span></text:span><text:span text:style-name="Fuente_20_de_20_párrafo_20_predeter."><text:span text:style-name="T98">“Suministro de Camiones eléctricos para la recogida de Residuos Orgánicos”</text:span></text:span><text:span text:style-name="Fuente_20_de_20_párrafo_20_predeter."><text:span text:style-name="T99">, quedando justificada dicha necesidad según lo expuesto en el presente documento.</text:span></text:span></text:p>
      <text:p text:style-name="P360"><text:span text:style-name="Fuente_20_de_20_párrafo_20_predeter."><text:span text:style-name="T99"/></text:span></text:p>
      <text:p text:style-name="P360"><text:span text:style-name="Fuente_20_de_20_párrafo_20_predeter."><text:span text:style-name="T98">Segundo.- </text:span></text:span><text:span text:style-name="Fuente_20_de_20_párrafo_20_predeter."><text:span text:style-name="T99">Que, una vez declarada la necesidad e idoneidad, se inicie el expediente siguiendo los trámites oportunos para que se proceda a la contratación del </text:span></text:span><text:span text:style-name="Fuente_20_de_20_párrafo_20_predeter."><text:span text:style-name="T98">“Suministro de Camiones eléctricos para la recogida de Residuos Orgánicos”</text:span></text:span></text:p>
      <text:p text:style-name="P360"><text:span text:style-name="Fuente_20_de_20_párrafo_20_predeter."><text:span text:style-name="T99"/></text:span></text:p>
      <text:p text:style-name="P360"><text:span text:style-name="Fuente_20_de_20_párrafo_20_predeter."><text:span text:style-name="T98">Tercero.- </text:span></text:span><text:span text:style-name="Fuente_20_de_20_párrafo_20_predeter."><text:span text:style-name="T99">Dar <text:s/>traslado <text:s/>del acuerdo adoptado al Servicio de Contratación, a los efectos oportunos.</text:span></text:span><text:span text:style-name="T224">»</text:span></text:p>
      <text:p text:style-name="P361"><text:span text:style-name="Fuente_20_de_20_párrafo_20_predeter."><text:span text:style-name="T436"/></text:span></text:p>
      <text:p text:style-name="P15"><text:span text:style-name="T125"><text:tab/>CONSIDERANDO</text:span><text:span text:style-name="T126"> que la adopción de este acuerdo es competencia de esta Junta de Gobierno Local en virtud de las delegaciones efectuadas por la Alcaldesa de este Ayuntamiento, mediante Decreto 3347/2023, de fecha 19 de junio de 2023.</text:span></text:p>
      <text:p text:style-name="P284"/>
      <text:p text:style-name="P285"><text:span text:style-name="T225">Por todo ello, </text:span><text:span text:style-name="T226">PROPONGO</text:span><text:span text:style-name="T225"> a la Junta de Gobierno Local:</text:span><text:span text:style-name="T150"> </text:span></text:p>
      <text:p text:style-name="P16"><text:span text:style-name="Fuente_20_de_20_párrafo_20_predeter."><text:span text:style-name="T101"/></text:span></text:p>
      <text:p text:style-name="P17"><text:span text:style-name="Fuente_20_de_20_párrafo_20_predeter."><text:span text:style-name="T100">Primero.- </text:span></text:span><text:span text:style-name="Fuente_20_de_20_párrafo_20_predeter."><text:span text:style-name="T103">Declarar la </text:span></text:span><text:span text:style-name="T446">necesidad e idoneidad del contrato para la prestación del </text:span><text:span text:style-name="Fuente_20_de_20_párrafo_20_predeter."><text:span text:style-name="T100">“Suministro de Camiones eléctricos para la recogida de Residuos Orgánicos”</text:span></text:span><text:span text:style-name="Fuente_20_de_20_párrafo_20_predeter."><text:span text:style-name="T103">, quedando justificada dicha necesidad según lo expuesto en el presente documento.</text:span></text:span></text:p>
      <text:p text:style-name="P18"><text:span text:style-name="Fuente_20_de_20_párrafo_20_predeter."><text:span text:style-name="T102"/></text:span></text:p>
      <text:p text:style-name="P18"><text:span text:style-name="Fuente_20_de_20_párrafo_20_predeter."><text:span text:style-name="T102">Segundo.- </text:span></text:span><text:span text:style-name="Fuente_20_de_20_párrafo_20_predeter."><text:span text:style-name="T104">Que, una vez </text:span></text:span><text:span text:style-name="T446">declarada la necesidad e idoneidad, se inicie el expediente siguiendo los trámites oportunos para que se proceda a la contratación del </text:span><text:span text:style-name="Fuente_20_de_20_párrafo_20_predeter."><text:span text:style-name="T102">“Suministro de Camiones eléctricos para la recogida de Residuos Orgánicos”</text:span></text:span></text:p>
      <text:p text:style-name="P18"><text:span text:style-name="Fuente_20_de_20_párrafo_20_predeter."><text:span text:style-name="T104"/></text:span></text:p>
      <text:p text:style-name="P342"><text:span text:style-name="Fuente_20_de_20_párrafo_20_predeter."><text:span text:style-name="T557">Tercero.- </text:span></text:span><text:span text:style-name="Fuente_20_de_20_párrafo_20_predeter."><text:span text:style-name="T558">Dar <text:s/>traslado <text:s/>del acuerdo adoptado al Servicio de Contratación, a los efectos oportunos.”</text:span></text:span></text:p>
      <text:p text:style-name="P342"><text:span text:style-name="Fuente_20_de_20_párrafo_20_predeter."><text:span text:style-name="T558"/></text:span></text:p>
      <text:p text:style-name="P342"><text:span text:style-name="Fuente_20_de_20_párrafo_20_predeter."><text:span text:style-name="T558"/></text:span></text:p>
      <text:p text:style-name="P243">Considerando que la adopción de este acuerdo es competencia de esta Junta de Gobierno Local, en virtud de las delegaciones efectuadas por la Alcaldesa de este Ayuntamiento, mediante Decreto número 3347/2023, de 19 de junio.</text:p>
      <text:p text:style-name="P243">La Junta de Gobierno Local, acuerda aprobar la propuesta emitida en los términos que se recogen precedentemente.</text:p>
      <text:p text:style-name="P336"><text:span text:style-name="Strong_20_Emphasis"><text:span text:style-name="T11"/></text:span></text:p>
      <text:p text:style-name="Text_20_body"><text:span text:style-name="Strong_20_Emphasis"><text:span text:style-name="T11"/></text:span></text:p>
      <text:p text:style-name="Text_20_body"><text:line-break/><text:tab/><text:span text:style-name="Strong_20_Emphasis"><text:span text:style-name="T11">9.-Expte. 12977/2024. Propuesta adjudicar el Servicio para el Asesoramiento Jurídico - </text:span></text:span><text:soft-page-break/><text:span text:style-name="Strong_20_Emphasis"><text:span text:style-name="T11">Laboral y Defensa Jurídica del Ayuntamiento de Mogán en Materia Laboral a la entidad Aguilar y Losada SLP.</text:span></text:span></text:p>
      <text:p text:style-name="P278"><text:span text:style-name="T205">“Consuelo Diaz León, Concejala Delegada en materia de Patrimonio Cultural, Archivo, Contratación y Estadística,</text:span><text:span text:style-name="T201"> </text:span><text:span text:style-name="T207">de acuerdo con el Decreto n.º 3349/2023 de 19 de junio,</text:span><text:span text:style-name="T201"> </text:span><text:span text:style-name="T207">visto el expediente de contratación denominado </text:span><text:span text:style-name="T208">«SERVICIO PARA EL ASESORAMIENTO JURÍDICO-LABORAL Y DEFENSA JURÍDICA DEL AYUNTAMIENTO DE MOGÁN EN MATERIA LABORAL»</text:span><text:span text:style-name="T201"> </text:span><text:span text:style-name="T208">Expte:12977/2024, </text:span><text:span text:style-name="T207">mediante procedimiento abierto y tramitación ordinaria, y, </text:span></text:p>
      <text:p text:style-name="P278"><text:span text:style-name="T57">&gt;VISTO </text:span><text:span text:style-name="T58">que el acuerdo de la Junta de Gobierno Local de este Ilustre Ayuntamiento, en sesión celebrada en fecha 28 de agosto de 2024, vista la propuesta de </text:span><text:span text:style-name="T207">Dña. ANA CRISTINA DÍAZ ALONSO, Funcionaria municipal, Letrada, Responsable de Asesoría </text:span><text:span text:style-name="T212">Jurídica, </text:span><text:span text:style-name="T58">acuerda, entre otras cuestiones, declarar la necesidad e idoneidad de la contratación </text:span><text:span text:style-name="T207">del «Servicio para el asesoramiento jurídico-laboral y defensa </text:span><text:span text:style-name="T207">jurídica del Ayuntamiento de Mogán en material laboral»</text:span><text:span text:style-name="T58">, así como iniciar el expediente para la adjudicación del mismo.</text:span></text:p>
      <text:p text:style-name="P100"><text:span text:style-name="T57">&gt;VISTO </text:span><text:span text:style-name="T58">que</text:span><text:span text:style-name="T81"> </text:span><text:span text:style-name="T56">l</text:span><text:span text:style-name="T57">a necesidad e idoneidad del contrato </text:span><text:span text:style-name="T56">se justifica en el expediente, en virtud de la propuesta emitida por parte de la </text:span><text:span text:style-name="T207">Responsable de Asesoría Jurídica</text:span><text:span text:style-name="T81"> </text:span><text:span text:style-name="T58">el 26 de agosto de 2024</text:span><text:span text:style-name="T81"> </text:span><text:span text:style-name="T56">tal y como se determina en el artículo 116.1, en relación con el 28 de la LCSP.</text:span></text:p>
      <text:p text:style-name="P32"><text:span text:style-name="T57">&gt;VISTO </text:span><text:span text:style-name="T58">que</text:span><text:span text:style-name="T18"> </text:span><text:span text:style-name="T58">se emite,</text:span><text:span text:style-name="T81"> </text:span><text:span text:style-name="T58">en fecha 5</text:span><text:span text:style-name="T201"> </text:span><text:span text:style-name="T207">de septiembre de 2024</text:span><text:span text:style-name="T58">, Pliego de Prescripciones Técnicas por </text:span><text:span text:style-name="T207">Dña. LORENA PÉREZ TRUJILLO, Letrada del Servicio de Asesoría Jurídica de este Iltre. Ayuntamiento de Mogán, Responsable de la Unidad Administrativa de Recursos Humanos,</text:span><text:span text:style-name="T220"> </text:span><text:span text:style-name="T58">que consta en el expediente.</text:span></text:p>
      <text:p text:style-name="P308"><text:span text:style-name="T394">&gt;VISTO </text:span><text:span text:style-name="T395">que l</text:span><text:span text:style-name="T6">a insuficiencia de medios </text:span>en el servicio se justifica en el expediente, en virtud del informe emitido, <text:span text:style-name="T395">en fecha 29 de agosto de 2024, por </text:span><text:span text:style-name="T246">Dña. ANA CRISTINA DÍAZ ALONSO, Funcionaria municipal, Letrada, Responsable de Asesoría </text:span><text:span text:style-name="T236">Jurídica, </text:span><text:span text:style-name="T246">que consta en el expediente.</text:span></text:p>
      <text:p text:style-name="P34"><text:span text:style-name="T394">&gt;VISTO </text:span><text:span text:style-name="T395">que l</text:span><text:span text:style-name="T6">a no división en lotes</text:span> se justifica en el expediente, <text:span text:style-name="T246">en virtud de la memoria justificativa emitida, en fecha 5 e septiembre de 2024, por Dña. LORENA PÉREZ TRUJILLO, Letrada del Servicio de Asesoría Jurídica de este Iltre. Ayuntamiento de Mogán, Responsable de la Unidad Administrativa de Recursos Humanos</text:span><text:span text:style-name="T236">, </text:span><text:span text:style-name="T246">que consta en el expediente.</text:span></text:p>
      <text:p text:style-name="P99"><text:span text:style-name="T84">&gt;VISTO </text:span><text:span text:style-name="T85">que e</text:span><text:span text:style-name="T18">l Pliego de Prescripciones Técnicas, así como los criterios que se tendrán en consideración para adjudicar el contrato y los </text:span><text:span text:style-name="T94">criterios de solvencia técnica o profesional, y económica y financiera, </text:span><text:span text:style-name="T18">han sido redactados por</text:span><text:span text:style-name="T201"> </text:span><text:span text:style-name="T202">Dña. LORENA PÉREZ TRUJILLO, Letrada del Servicio de Asesoría Jurídica de este Iltre. Ayuntamiento de Mogán, Responsable de la Unidad Administrativa de Recursos Humanos</text:span><text:span text:style-name="T18">. Posteriormente la Unidad Administrativa de Contratación ha redactado el Pliego de cláusulas administrativas particulares, determinándose que se tramite un expediente ordinario de </text:span><text:span text:style-name="T19">un contrato de servicio </text:span><text:span text:style-name="T18">cuya adjudicación se propone por </text:span><text:span text:style-name="T19">procedimiento abierto y tramitación ordinaria</text:span><text:span text:style-name="T90">,</text:span><text:span text:style-name="T18"> </text:span><text:span text:style-name="T94">estableciéndose los sig</text:span><text:span text:style-name="T18">uientes criterios de adjudicación:</text:span></text:p>
      <text:p text:style-name="P310"><text:span text:style-name="T215">«</text:span><text:span text:style-name="T207">Los criterios de adjudicación son los que a continuación se detallan, de conformidad con la ponderación asignada a los mismos, hasta un total de 100 puntos. </text:span><text:span text:style-name="T208">Todos los criterios de adjudicación son cuantificables automáticamente</text:span><text:span text:style-name="T207">, mediante cifras o porcentajes obtenidos a través de la aplicación de las fórmulas establecidas a continuación:</text:span></text:p>
      <text:p text:style-name="P314"><text:span text:style-name="T6">12.1.- </text:span><text:span text:style-name="T131">CRITERIOS ECONÓMICOS</text:span><text:span text:style-name="T6">:</text:span></text:p>
      <text:p text:style-name="P316">12.1.1.- Oferta económica : Máximo 45 puntos.</text:p>
      <text:p text:style-name="P315"><text:span text:style-name="T432">Los licitadores propondrán una oferta económica a la baja sobre el importe del presupuesto máximo de licitación establecido para la duración total del contrato, sin incluir las prórrogas (</text:span><text:span text:style-name="T159">25.680,00 </text:span><text:span text:style-name="T160">), indicando de manera separada el importe del principal y el IGIC que corresponda.</text:span></text:p>
      <text:p text:style-name="P314"><text:span text:style-name="T432">La oferta de menor importe será valorada con</text:span> el máximo de 45 puntos y a las demás ofertas se aplicará la siguiente fórmula:</text:p>
      <text:p text:style-name="P316">P = (pm x mo) / O</text:p>
      <text:p text:style-name="P82">Donde P es la puntuación de la oferta resultante de la aplicación de la fórmula, considerando que:</text:p>
      <text:p text:style-name="P82">- pm es la puntuación máxima (45 puntos).</text:p>
      <text:p text:style-name="P37"><text:span text:style-name="T135">- </text:span><text:span text:style-name="T154">mo es la mejor oferta (la oferta más baja).</text:span></text:p>
      <text:p text:style-name="P318"><text:soft-page-break/>- O es el valor cuantitativo de la oferta que se valora.</text:p>
      <text:p text:style-name="P81">El órgano de contratación podrá estimar, por sí o a propuesta de la Mesa de contratación, que las proposiciones presentadas son anormales o desproporcionadas cuando en las mismas concurran las circunstancias detalladas en el artículo 85 del Reglamento General de la LCAP, en tales supuestos, se estará a los dispuesto en la LCSP.</text:p>
      <text:p text:style-name="P314"><text:span text:style-name="T6">12.2.- </text:span><text:span text:style-name="T131">CRITERIOS CUALITATIVOS</text:span><text:span text:style-name="T6">:</text:span></text:p>
      <text:p text:style-name="P316">12.2.1.- Incremento del número de profesionales jurídicos colegiados como ejercientes requeridos en el PPTP: Máximo 15 puntos.</text:p>
      <text:p text:style-name="P36">Se asignará hasta un máximo de 15 puntos al licitador que <text:span text:style-name="T128">se comprometa a adscribir al equipo de trabajo profesionales jurídicos adicionales</text:span> a los mínimos (uno) requeridos en el pliego de prescripciones técnicas, los cuáles deberán estar cualificados para el cumplimiento de los objetivos del contrato y su ejecución, acreditando la solvencia técnica exigida en los pliegos. </text:p>
      <text:p text:style-name="P36"><text:span text:style-name="T6">Por cada abogado adicional</text:span>, colegiado como ejerciente, adscrito al contrato se otorgará <text:span text:style-name="T6">5 puntos</text:span>.</text:p>
      <text:p text:style-name="P316">12.2.2.- Cualificación y experiencia en defensa jurídica en materia laboral de los profesionales abogados ejercientes adscritos al contrato: Máximo 20 puntos.</text:p>
      <text:p text:style-name="P38">Al reservarse el Ayuntamiento de Mogán el derecho a designar, entre el personal adscrito, el abogado que ha de llevar a cabo el servicio respecto a un procedimiento judicial específico, siendo la voluntad de esta Administración disponer de un grupo de trabajo homogéneo asignado al contrato, se otorgará hasta un máximo de 20 puntos al licitador que acredite la siguiente cualificación y experiencia en los profesionales a adscribir al mismo:</text:p>
      <text:list xml:id="list8772120695672413909" text:style-name="L7">
        <text:list-item>
          <text:list>
            <text:list-item>
              <text:p text:style-name="P412"><text:span text:style-name="T6">1 punto por cada procedimiento judicial del orden jurisdicción social</text:span> <text:span text:style-name="T146">en el que haya intervenido, en los últimos cinco años y </text:span><text:span text:style-name="T129">en defensa de una Administración Pública</text:span><text:span text:style-name="T146">, el abogado ejerciente adscrito al contrato. En el caso de haber aumentado el número mínimo de profesionales jurídicos adscritos de acuerdo con lo dispuesto en el criterio número dos, </text:span><text:span text:style-name="T146">todos y cada uno de ellos deberán acreditar su experiencia por separado para que la licitadora pueda obtener la puntuación expuesta en el presente criterio. </text:span></text:p>
            </text:list-item>
          </text:list>
        </text:list-item>
      </text:list>
      <text:p text:style-name="P322"><text:span text:style-name="T146">Nota 1: a modo de ejemplo, en el caso de ofertar un aumento de profesionales adscritos al contrato en dos abogados adicionales al mínimo exigido, dando como consecuencia un total de tres personas vinculadas a la ejecución del mismo (1+2), cada uno de ellos deberá acreditar un procedimiento judicial </text:span><text:span text:style-name="T129">en defensa de una Administración Pública</text:span> <text:span text:style-name="T146">para que la licitadora pueda sumar 1 punto. </text:span></text:p>
      <text:list xml:id="list4962142425572439751" text:style-name="L8">
        <text:list-item>
          <text:list>
            <text:list-item>
              <text:p text:style-name="P413"><text:span text:style-name="T8">0,5 puntos por cada procedimiento judicial del orden jurisdicción social</text:span><text:span text:style-name="T432"> </text:span><text:span text:style-name="T149">en el que haya intervenido, en los últimos cinco años y </text:span><text:span text:style-name="T130">en defensa de cualquier otra persona física o jurídica que no sea Administración Pública</text:span><text:span text:style-name="T149">, el abogado ejerciente adscrito al contrato. En el caso de haber aumentado el número mínimo de profesionales jurídicos adscritos de acuerdo con lo dispuesto en el criterio número dos, todos y cada uno de ellos deberán acreditar su experiencia por separado para que la licitadora pueda obtener la puntuación expuesta en el presente criterio. </text:span></text:p>
            </text:list-item>
          </text:list>
        </text:list-item>
      </text:list>
      <text:p text:style-name="P323"><text:span text:style-name="T149">Nota 2: a modo de ejemplo, en el caso de ofertar un aumento de profesionales adscritos al contrato en dos abogados adicionales al mínimo exigido, dando como consecuencia un total de tres personas vinculadas a la ejecución del mismo (1+2), cada uno de ellos deberá acreditar un </text:span><text:span text:style-name="T149">procedimiento judicial </text:span><text:span text:style-name="T130">en defensa de cualquier otra persona física o jurídica que no sea Administración Pública</text:span><text:span text:style-name="T432"> </text:span><text:span text:style-name="T149">para que la licitadora pueda sumar 0,5 puntos. </text:span></text:p>
      <text:p text:style-name="P83">Respecto a la mayor valoración de la experiencia en el servicio cuando la misma se presta a la Administración Pública, ésta se encuentra justificada en la particularidad de la entidad contratante (Ayuntamiento de Mogán), al considerarse que las características especificas en materia normativa vinculadas a un procedimiento judicial cuando en el mismo es una Administración Pública la interviniente, respecto aquella sobre la que suele versar en un procedimiento donde los intervinientes se encuentran en el sector privado, otorgan a estos procedimientos el suficiente grado de particularidad como para ser valorado preferentemente por la entidad contratante.</text:p>
      <text:p text:style-name="P324"><text:span text:style-name="T157">Nota 3: siguiendo el ejemplo de tres profesionales adscritos al contrato, en el caso de que dos de ellos acrediten un procedimiento judicial </text:span><text:span text:style-name="T162">en defensa de una Administración Pública</text:span><text:span text:style-name="T320"> </text:span><text:span text:style-name="T157">y el profesional restante solo pueda acreditar un procedimiento </text:span><text:span text:style-name="T162">en defensa de cualquier otra persona física o jurídica</text:span><text:span text:style-name="T157">, la licitadora obtendrá </text:span><text:soft-page-break/><text:span text:style-name="T157">cero puntos en el presente criterio, al no disponer la totalidad de los profesionales la experiencia mínima para poner a disposición de la entidad contratante el </text:span><text:span text:style-name="T162">equipo homogéneo requerido</text:span><text:span text:style-name="T157">.</text:span></text:p>
      <text:p text:style-name="P81">Para acreditar tal extremo deberá aportarse documento judicial de cada procedimiento en el que conste el abogado adscrito al contrato como interviniente en defensa del sujeto sobre el que se acredita la experiencia. No obstante, para el supuesto de que el servicio de defensa jurídica se haya prestado a una Administración Pública, podrá acreditar la experiencia mediante certificación de la Administración Pública donde hubiera prestado los servicios, con la relación de procedimientos laborales, debidamente identificados, en los que haya intervenido en defensa de la misma el profesional en cuestión.</text:p>
      <text:p text:style-name="P316">12.2.3.- Cualificación y experiencia en asesoramiento jurídico-laboral de los profesionales abogados ejercientes adscritos al contrato: Máximo 20 puntos.</text:p>
      <text:p text:style-name="P36">Al reservarse el Ayuntamiento de Mogán el derecho a designar, entre el personal adscrito, el abogado que ha de llevar a cabo el servicio respecto a un asunto o consulta, siendo la voluntad de esta Administración disponer de un grupo de trabajo homogéneo asignado al contrato, se otorgará hasta un máximo de 20 puntos al licitador que acredite la siguiente cualificación y experiencia en los profesionales a adscribir al contrato:</text:p>
      <text:p text:style-name="P309"><text:span text:style-name="T146">Nota 1: a modo de ejemplo, en el caso de ofertar un aumento de profesionales adscritos al contrato en dos abogados adicionales al mínimo exigido, dando como consecuencia un total de tres personas vinculadas a la ejecución del mismo (1+2), cada uno de ellos deberá acreditar </text:span><text:span text:style-name="T129">un año completo de servicio consistente en asesoramiento jurídico-laboral a una Administración Pública</text:span> <text:span text:style-name="T146">para que la licitadora pueda sumar 2 puntos. </text:span></text:p>
      <text:list xml:id="list3019581632667335963" text:style-name="L9">
        <text:list-item>
          <text:list>
            <text:list-item>
              <text:p text:style-name="P414"><text:span text:style-name="T8">2 puntos por cada año completo de servicio consistente en asesoramiento jurídico-laboral</text:span><text:span text:style-name="T432"> </text:span><text:span text:style-name="T130">a una Administración Pública</text:span><text:span text:style-name="T149">, prestado por el abogado ejerciente adscrito al contrato. En el caso de haber aumentado el número mínimo de profesionales jurídicos adscritos de acuerdo con lo dispuesto en el criterio número dos, todos y cada uno de ellos deberán acreditar su experiencia por separado para que la licitadora pueda obtener la puntuación expuesta en el presente criterio. </text:span></text:p>
            </text:list-item>
            <text:list-item>
              <text:p text:style-name="P414"><text:span text:style-name="T8">1 punto por cada año completo de servicio consistente en asesoramiento jurídico-laboral</text:span><text:span text:style-name="T432"> </text:span><text:span text:style-name="T149">a</text:span><text:span text:style-name="T130"> cualquier otra persona física o jurídica</text:span><text:span text:style-name="T149">, prestado por el abogado ejerciente adscrito al contrato. En el caso de haber aumentado el número mínimo de profesionales jurídicos adscritos de acuerdo con lo dispuesto en el criterio número dos, todos y cada uno de ellos deberán acreditar su experiencia por separado para que la licitadora pueda obtener la puntuación expuesta en el presente criterio. </text:span></text:p>
            </text:list-item>
          </text:list>
        </text:list-item>
      </text:list>
      <text:p text:style-name="P323"><text:span text:style-name="T149">Nota 2: a modo de ejemplo, en el caso de ofertar un aumento de profesionales adscritos al contrato en dos abogados adicionales al mínimo exigido, dando como consecuencia un total de tres personas vinculadas a la ejecución del mismo (1+2), cada uno de ellos deberá acreditar </text:span><text:span text:style-name="T130">un año completo de servicio consistente en asesoramiento jurídico-laboral a cualquier otra persona física o jurídica</text:span><text:span text:style-name="T432"> </text:span><text:span text:style-name="T149">para que la licitadora pueda sumar 1 punto. </text:span></text:p>
      <text:p text:style-name="P83">En el presente caso, atendiendo a la entidad contratante (Ayuntamiento de Mogán), considerando las casuísticas existentes en la Administración Pública, en concreto en su personal (funcionarios), se justifica la mayor valoración otorgada en la experiencia en el servicio de asesoramiento jurídico-laboral cuando el mismo se presta a la Administración, respecto a la ejercida en el sector privado. </text:p>
      <text:p text:style-name="P317"><text:span text:style-name="T149">Nota 3: siguiendo el ejemplo de tres profesionales adscritos al contrato, en el caso de que dos de ellos acrediten </text:span><text:span text:style-name="T130">un año completo de servicio consistente en asesoramiento jurídico-laboral a una Administración Pública</text:span><text:span text:style-name="T432"> </text:span><text:span text:style-name="T149">y el profesional restante solo pueda acreditar </text:span><text:span text:style-name="T130">un año completo de servicio consistente en asesoramiento jurídico-laboral a cualquier otra persona física o jurídica</text:span><text:span text:style-name="T149">, la licitadora obtendrá cero puntos en el presente criterio, al no disponer la totalidad de los profesionales la experiencia mínima para poner a disposición de la entidad contratante el </text:span><text:span text:style-name="T130">equipo homogéneo requerido</text:span><text:span text:style-name="T149">.</text:span></text:p>
      <text:p text:style-name="P81">Para acreditar tal extremo deberá aportarse contrato en el que conste como objeto el asesoramiento jurídico-laboral, el sujeto al que se presta el mismo, así como la fecha de su adjudicación y duración, así como <text:soft-page-break/>cualquier otro documento que acredite que el meritado contrato se ejecutó por el abogado sobre el que se acredita la experiencia. </text:p>
      <text:p text:style-name="P36"><text:span text:style-name="T154">A mayor abundamiento, para poder valorar la experiencia acreditada de los profesionales jurídicos a los que se aluda en los documentos </text:span><text:span text:style-name="T161">habrá de constar el compromiso expreso de adscribirlos al contrato</text:span><text:span text:style-name="T154">. </text:span></text:p>
      <text:p text:style-name="P319"><text:span text:style-name="T6">12.3.- </text:span>Obtenida la puntuación de todas las ofertas respecto a cada uno de los criterios, se sumará la puntuación total de cada una de ellas, clasificando las propuestas en orden de mejor a peor, resultando seleccionada la que obtenga mayor puntuación. </text:p>
      <text:p text:style-name="P319">Si, efectuada la valoración de las proposiciones, con arreglo a lo establecido anteriormente se produjese algún empate en la puntuación final, se estará a lo dispuesto en el artículo 147.2 de la LCSP.</text:p>
      <text:p text:style-name="P310"><text:span text:style-name="T207">La documentación acreditativa de los criterios de desempate será aportada por los licitadores en el momento en que se produzca el empate, y no con carácter previo.</text:span><text:span text:style-name="T58">»</text:span></text:p>
      <text:p text:style-name="P310"><text:span text:style-name="T208">&gt;VISTO </text:span><text:span text:style-name="T207">que el presupuesto base de licitación, de conformidad con lo dispuesto en el artículo 100 de la LCSP, asciende a la cantidad de </text:span><text:span text:style-name="T208">25.680,00 euros</text:span><text:span text:style-name="T207">, 7% de IGIC incluido, por un año de contrato, excluyendo las posibles prórrogas.</text:span></text:p>
      <table:table table:name="Tabla43" table:style-name="Tabla43">
        <table:table-column table:style-name="Tabla43.A"/>
        <table:table-column table:style-name="Tabla43.B"/>
        <table:table-column table:style-name="Tabla43.C"/>
        <table:table-column table:style-name="Tabla43.D"/>
        <table:table-column table:style-name="Tabla43.E"/>
        <table:table-column table:style-name="Tabla43.F"/>
        <table:table-row>
          <table:table-cell table:style-name="Tabla43.A1" table:number-columns-spanned="6" office:value-type="string">
            <text:p text:style-name="P164">SERVICIO PARA EL ASESORAMIENTO JURÍDICO-LABORAL Y DEFENSA JURÍDICA DEL AYUNTAMIENTO DE MOGÁN EN MATERIA LABORAL</text:p>
          </table:table-cell>
          <table:covered-table-cell/>
          <table:covered-table-cell/>
          <table:covered-table-cell/>
          <table:covered-table-cell/>
          <table:covered-table-cell/>
        </table:table-row>
        <table:table-row>
          <table:table-cell table:style-name="Tabla43.A2" table:number-rows-spanned="2" office:value-type="string">
            <text:p text:style-name="P167">AÑO</text:p>
          </table:table-cell>
          <table:table-cell table:style-name="Tabla43.B2" office:value-type="string">
            <text:p text:style-name="P170">ANUALIDADES</text:p>
          </table:table-cell>
          <table:table-cell table:style-name="Tabla43.A2" office:value-type="string">
            <text:p text:style-name="P170">GASTOS GENERALES (13%)</text:p>
          </table:table-cell>
          <table:table-cell table:style-name="Tabla43.A2" office:value-type="string">
            <text:p text:style-name="P170">BENEFICIO INDUSTRIAL (6%)</text:p>
          </table:table-cell>
          <table:table-cell table:style-name="Tabla43.A2" table:number-rows-spanned="2" office:value-type="string">
            <text:p text:style-name="P167">IMPORTE IGIC ( 7 %)</text:p>
          </table:table-cell>
          <table:table-cell table:style-name="Tabla43.A2" table:number-rows-spanned="2" office:value-type="string">
            <text:p text:style-name="P167">TOTAL</text:p>
          </table:table-cell>
        </table:table-row>
        <table:table-row>
          <table:covered-table-cell/>
          <table:table-cell table:style-name="Tabla43.A2" office:value-type="string">
            <text:p text:style-name="P170">Coste directo</text:p>
          </table:table-cell>
          <table:table-cell table:style-name="Tabla43.A2" table:number-columns-spanned="2" office:value-type="string">
            <text:p text:style-name="P172">Coste indirecto</text:p>
          </table:table-cell>
          <table:covered-table-cell/>
          <table:covered-table-cell/>
          <table:covered-table-cell/>
        </table:table-row>
        <table:table-row>
          <table:table-cell table:style-name="Tabla43.A4" office:value-type="string">
            <text:p text:style-name="P168">1ª Anualidad</text:p>
          </table:table-cell>
          <table:table-cell table:style-name="Tabla43.B4" office:value-type="float" office:value="20168.07">
            <text:p text:style-name="P171">20168,07</text:p>
          </table:table-cell>
          <table:table-cell table:style-name="Tabla43.B4" office:value-type="float" office:value="2621.85">
            <text:p text:style-name="P171">2621,85</text:p>
          </table:table-cell>
          <table:table-cell table:style-name="Tabla43.B4" office:value-type="float" office:value="1210.08">
            <text:p text:style-name="P171">1210,08</text:p>
          </table:table-cell>
          <table:table-cell table:style-name="Tabla43.B4" office:value-type="float" office:value="1680">
            <text:p text:style-name="P171">1680</text:p>
          </table:table-cell>
          <table:table-cell table:style-name="Tabla43.B2" office:value-type="string">
            <text:p text:style-name="P171">25.680,00 </text:p>
          </table:table-cell>
        </table:table-row>
        <table:table-row>
          <table:table-cell table:style-name="Tabla43.A2" table:number-columns-spanned="3" office:value-type="string">
            <text:p text:style-name="P165">Ppto base de licitación (PBL)</text:p>
          </table:table-cell>
          <table:covered-table-cell/>
          <table:covered-table-cell/>
          <table:table-cell table:style-name="Tabla43.B4" table:number-columns-spanned="3" office:value-type="float" office:value="25680">
            <text:p text:style-name="P172">25680</text:p>
          </table:table-cell>
          <table:covered-table-cell/>
          <table:covered-table-cell/>
        </table:table-row>
      </table:table>
      <text:p text:style-name="P325">De acuerdo con lo señalado en el artículo 101 de la LCSP, el valor estimado del contrato asciende a la cantidad de 96.000,00 euros (noventa y seis mil euros), correspondiente a la duración estimada del contrato (un año), así como las posibles prórrogas (tres años), excluido el 7% de IGIC.</text:p>
      <table:table table:name="Tabla44" table:style-name="Tabla44">
        <table:table-column table:style-name="Tabla44.A"/>
        <table:table-column table:style-name="Tabla44.B"/>
        <table:table-column table:style-name="Tabla44.C"/>
        <table:table-column table:style-name="Tabla44.D"/>
        <table:table-column table:style-name="Tabla44.E"/>
        <table:table-row>
          <table:table-cell table:style-name="Tabla44.A1" table:number-columns-spanned="5" office:value-type="string">
            <text:p text:style-name="P164">SERVICIO PARA EL ASESORAMIENTO JURÍDICO-LABORAL Y DEFENSA JURÍDICA DEL AYUNTAMIENTO DE MOGÁN EN MATERIA LABORAL</text:p>
          </table:table-cell>
          <table:covered-table-cell/>
          <table:covered-table-cell/>
          <table:covered-table-cell/>
          <table:covered-table-cell/>
        </table:table-row>
        <table:table-row>
          <table:table-cell table:style-name="Tabla44.A2" table:number-rows-spanned="2" office:value-type="string">
            <text:p text:style-name="P167">AÑO</text:p>
          </table:table-cell>
          <table:table-cell table:style-name="Tabla44.B2" office:value-type="string">
            <text:p text:style-name="P170">ANUALIDADES</text:p>
          </table:table-cell>
          <table:table-cell table:style-name="Tabla44.A2" office:value-type="string">
            <text:p text:style-name="P170">GASTOS GENERALES (13%)</text:p>
          </table:table-cell>
          <table:table-cell table:style-name="Tabla44.A2" office:value-type="string">
            <text:p text:style-name="P170">BENEFICIO INDUSTRIAL (6%)</text:p>
          </table:table-cell>
          <table:table-cell table:style-name="Tabla44.A2" table:number-rows-spanned="2" office:value-type="string">
            <text:p text:style-name="P167">TOTAL</text:p>
          </table:table-cell>
        </table:table-row>
        <table:table-row>
          <table:covered-table-cell/>
          <table:table-cell table:style-name="Tabla44.A2" office:value-type="string">
            <text:p text:style-name="P170">Coste directo</text:p>
          </table:table-cell>
          <table:table-cell table:style-name="Tabla44.A2" table:number-columns-spanned="2" office:value-type="string">
            <text:p text:style-name="P172">Coste indirecto</text:p>
          </table:table-cell>
          <table:covered-table-cell/>
          <table:covered-table-cell/>
        </table:table-row>
        <table:table-row>
          <table:table-cell table:style-name="Tabla44.A4" office:value-type="string">
            <text:p text:style-name="P168">1ª Anualidad</text:p>
          </table:table-cell>
          <table:table-cell table:style-name="Tabla44.B4" office:value-type="float" office:value="20168.07">
            <text:p text:style-name="P171">20168,07</text:p>
          </table:table-cell>
          <table:table-cell table:style-name="Tabla44.B4" office:value-type="float" office:value="2621.85">
            <text:p text:style-name="P171">2621,85</text:p>
          </table:table-cell>
          <table:table-cell table:style-name="Tabla44.B4" office:value-type="float" office:value="1210.08">
            <text:p text:style-name="P171">1210,08</text:p>
          </table:table-cell>
          <table:table-cell table:style-name="Tabla44.B4" office:value-type="float" office:value="24000">
            <text:p text:style-name="P171">24000</text:p>
          </table:table-cell>
        </table:table-row>
        <table:table-row>
          <table:table-cell table:style-name="Tabla44.A1" office:value-type="string">
            <text:p text:style-name="P168">1ª prórroga</text:p>
          </table:table-cell>
          <table:table-cell table:style-name="Tabla44.B4" office:value-type="float" office:value="20168.07">
            <text:p text:style-name="P171">20168,07</text:p>
          </table:table-cell>
          <table:table-cell table:style-name="Tabla44.B4" office:value-type="float" office:value="2621.85">
            <text:p text:style-name="P171">2621,85</text:p>
          </table:table-cell>
          <table:table-cell table:style-name="Tabla44.B4" office:value-type="float" office:value="1210.08">
            <text:p text:style-name="P171">1210,08</text:p>
          </table:table-cell>
          <table:table-cell table:style-name="Tabla44.B4" office:value-type="float" office:value="24000">
            <text:p text:style-name="P171">24000</text:p>
          </table:table-cell>
        </table:table-row>
        <table:table-row>
          <table:table-cell table:style-name="Tabla44.A1" office:value-type="string">
            <text:p text:style-name="P168">2ª prórroga </text:p>
          </table:table-cell>
          <table:table-cell table:style-name="Tabla44.B4" office:value-type="float" office:value="20168.07">
            <text:p text:style-name="P171">20168,07</text:p>
          </table:table-cell>
          <table:table-cell table:style-name="Tabla44.B4" office:value-type="float" office:value="2621.85">
            <text:p text:style-name="P171">2621,85</text:p>
          </table:table-cell>
          <table:table-cell table:style-name="Tabla44.B4" office:value-type="float" office:value="1210.08">
            <text:p text:style-name="P171">1210,08</text:p>
          </table:table-cell>
          <table:table-cell table:style-name="Tabla44.B4" office:value-type="float" office:value="24000">
            <text:p text:style-name="P171">24000</text:p>
          </table:table-cell>
        </table:table-row>
        <table:table-row>
          <table:table-cell table:style-name="Tabla44.A1" office:value-type="string">
            <text:p text:style-name="P168">3ª prórroga </text:p>
          </table:table-cell>
          <table:table-cell table:style-name="Tabla44.B4" office:value-type="float" office:value="20168.07">
            <text:p text:style-name="P171">20168,07</text:p>
          </table:table-cell>
          <table:table-cell table:style-name="Tabla44.B4" office:value-type="float" office:value="2621.85">
            <text:p text:style-name="P171">2621,85</text:p>
          </table:table-cell>
          <table:table-cell table:style-name="Tabla44.B4" office:value-type="float" office:value="1210.08">
            <text:p text:style-name="P171">1210,08</text:p>
          </table:table-cell>
          <table:table-cell table:style-name="Tabla44.B4" office:value-type="float" office:value="24000">
            <text:p text:style-name="P171">24000</text:p>
          </table:table-cell>
        </table:table-row>
        <table:table-row>
          <table:table-cell table:style-name="Tabla44.B2" office:value-type="string">
            <text:p text:style-name="P169">TOTAL</text:p>
          </table:table-cell>
          <table:table-cell table:style-name="Tabla44.B4" office:value-type="float" office:value="80672.28">
            <text:p text:style-name="P170">80672,28</text:p>
          </table:table-cell>
          <table:table-cell table:style-name="Tabla44.B4" office:value-type="float" office:value="10487.4">
            <text:p text:style-name="P170">10487,4</text:p>
          </table:table-cell>
          <table:table-cell table:style-name="Tabla44.B4" office:value-type="float" office:value="4840.32">
            <text:p text:style-name="P170">4840,32</text:p>
          </table:table-cell>
          <table:table-cell table:style-name="Tabla44.B4" office:value-type="float" office:value="96000">
            <text:p text:style-name="P170">96000</text:p>
          </table:table-cell>
        </table:table-row>
        <text:soft-page-break/>
        <table:table-row>
          <table:table-cell table:style-name="Tabla44.A2" table:number-columns-spanned="3" office:value-type="string">
            <text:p text:style-name="P166">VALOR ESTIMADO DEL CONTRATO</text:p>
          </table:table-cell>
          <table:covered-table-cell/>
          <table:covered-table-cell/>
          <table:table-cell table:style-name="Tabla44.B4" table:number-columns-spanned="2" office:value-type="float" office:value="96000">
            <text:p text:style-name="P173">96000</text:p>
          </table:table-cell>
          <table:covered-table-cell/>
        </table:table-row>
      </table:table>
      <text:p text:style-name="P313"/>
      <text:p text:style-name="P310"><text:span text:style-name="T57">&gt;VISTO </text:span><text:span text:style-name="T58">que e</text:span><text:span text:style-name="T207">l contrato tendrá un plazo de vigencia de </text:span><text:span text:style-name="T208">UN AÑO </text:span><text:span text:style-name="T207">a contar desde el día reseñado en el ACTA DE INICIO DEL SERVICIO, el cual deberá llevarse a cabo en un plazo máximo de diez días hábiles a contar a partir de la formalización del contrato.</text:span></text:p>
      <text:p text:style-name="P311"/>
      <text:p text:style-name="P319"><text:span text:style-name="T154">Dicho plazo podrá ser prorrogado antes de la finalización de aquel, por períodos de </text:span><text:span text:style-name="T158">UN AÑO</text:span><text:span text:style-name="T154">, hasta un máximo de tres prórrogas, de conformidad con lo previsto en el artículo 29.2 LCSP, permaneciendo sus características inalterables durante la duración de la misma.</text:span></text:p>
      <text:p text:style-name="P319"><text:span text:style-name="T154">La duración máxima del presente contrato de servicios se establece en </text:span><text:span text:style-name="T158">CUATRO AÑOS</text:span><text:span text:style-name="T154">, incluidas las posibles prórrogas.</text:span></text:p>
      <text:p text:style-name="P312">Con independencia de la duración del contrato si a la fecha de finalización del contrato se encontrara pendiente alguna consulta encomendada al adjudicatario o le hubiera sido designado con anterioridad un procedimiento judicial sobre el que no ha recaído resolución judicial que ponga fin al procedimiento, el mismo continuará prestando el asesoramiento hasta la conclusión de la consulta o ejerciendo la defensa judicial del Ayuntamiento de Mogán en dichos procedimientos judiciales hasta la conclusión de los mismos, sin que ello suponga derecho a percepción económica de ningún tipo. </text:p>
      <text:p text:style-name="P311"/>
      <text:p text:style-name="P310"><text:span text:style-name="T208">&gt;VISTO </text:span><text:span text:style-name="T207">que existe el crédito presupuestario preciso para atender a las obligaciones económicas que se deriven de la contratación, con cargo a la partida presupuestaria 920 22604, denominada ADMÓN GENERAL; JURÍDICOS, CONTENCIOSOS.,del Presupuesto General del Ayuntamiento para el ejercicio 2024, conforme al certificado de Retención de Crédito que obra en el expediente por importe de 2.140,00 euros, n.º de operación 220240018637 de fecha 12 de septiembre de 2024, así como compromiso de retención de crédito de misma fecha, para la anualidad de 2025 y con misma partida presupuestaria, por cantidad de 23.540,00 euros, n.º de operación 220249000119.</text:span></text:p>
      <text:p text:style-name="P86">En todo caso, y de conformidad con lo establecido en el artículo 174 del Texto Refundido de la Ley Reguladora de las Haciendas Locales, aprobado por Real Decreto Legislativo 2/2004, de 5 de marzo, la realización del gasto plurianual los años siguientes quedará subordinada a la existencia de crédito adecuado y suficiente en los correspondientes Presupuestos del Ayuntamiento de Mogán. </text:p>
      <text:p text:style-name="P34"><text:span text:style-name="T82">&gt;VISTO </text:span><text:span text:style-name="T83">que c</text:span><text:span text:style-name="T88">on fecha 1 de octubre de 2024 se ha emitido por el Área de Contratación Informe de</text:span><text:span text:style-name="T87"> </text:span><text:span text:style-name="T89">justificación de elección de procedimiento y de criterios de adjudicación</text:span><text:span text:style-name="T88">, que consta en el expediente. </text:span></text:p>
      <text:p text:style-name="P279">Evaluados los informes preceptivos, tal como obran en el expediente, de conformidad con lo establecido en el artículo 116.4 de la LCSP.</text:p>
      <text:p text:style-name="P280"><text:span text:style-name="T389">&gt;VISTO</text:span><text:span text:style-name="T432"> </text:span><text:span text:style-name="T120">que en cumplimiento de lo establecido en el artículo 116 de la Ley 9/2017, de 8 de noviembre, de Contratos del Sector Público, por la que se transponen al ordenamiento jurídico español </text:span><text:span text:style-name="T120">las Directivas del Parlamento Europeo y del Consejo 2014/23/UE y 2014/24/UE, de 26 de febrero de 2014(en adelante LCSP), al expediente se ha incorporado:</text:span></text:p>
      <text:list xml:id="list6761646752750125290" text:style-name="L10">
        <text:list-item>
          <text:p text:style-name="P402"><text:span text:style-name="T6">El Pliego de Prescripciones Técnicas y Pliego de Cláusulas Administrativas Particulares,</text:span> <text:span text:style-name="T390">con el contenido establecido en el artículo 122 y 124 de la LCSP.</text:span></text:p>
        </text:list-item>
        <text:list-item>
          <text:p text:style-name="P402"><text:span text:style-name="T388">Informe de justificación de elección del procedimiento y criterios de adjudicación del contrato</text:span><text:span text:style-name="T390">,</text:span><text:span text:style-name="T237"> </text:span><text:span text:style-name="T238">de D. Alberto Álamo Perera, Letrado del Iltre. Ayuntamiento de Mogán.</text:span></text:p>
        </text:list-item>
        <text:list-item>
          <text:p text:style-name="P404">Consta en el expediente el crédito presupuestario preciso para atender a las obligaciones económicas que se deriven de la contratación, con cargo a la partida presupuestaria 920 22604, denominada ADMÓN GENERAL; JURÍDICOS, CONTENCIOSOS.,del Presupuesto General del Ayuntamiento para el ejercicio 2024, conforme al certificado de Retención de Crédito que obra en el expediente por importe de 2.140,00 euros, n.º de operación 220240018637 de fecha 12 de septiembre de 2024, así como compromiso de retención de crédito de misma fecha, para la anualidad de 2025 y con misma partida presupuestaria, por cantidad de 23.540,00 euros, n.º de operación 220249000119.</text:p>
        </text:list-item>
        <text:list-item>
          <text:p text:style-name="P402"><text:soft-page-break/><text:span text:style-name="T6">El informe FAVORABLE emitido por el Sr. Secretario General Accidental</text:span> de este Ayuntamiento de fecha <text:span text:style-name="T385">1 de octubre de 2024</text:span>, <text:span text:style-name="T390">en cumplimiento de lo dispuesto en el apartado 8 de la Disposición Adicional tercera de la LCSP.</text:span></text:p>
        </text:list-item>
      </text:list>
      <text:p text:style-name="P283"><text:span text:style-name="T258">&gt;VISTO el informe-propuesta emitido por la Jefa del Servicio de Contratación</text:span><text:span text:style-name="T257"> </text:span><text:span text:style-name="T260">de este Ayuntamiento, de fecha 1 de octubre de 2024, que consta en el expediente, en los mismos términos que el presente.</text:span></text:p>
      <text:p text:style-name="P321"><text:span text:style-name="T258">&gt;VISTO </text:span><text:span text:style-name="T260">Informe favorable de la Intervención municipal de fecha 02 de octubre de 2024.</text:span></text:p>
      <text:p text:style-name="P320"><text:span text:style-name="T248">&gt;VISTO </text:span><text:span text:style-name="T247">que la Junta de Gobierno Local, en sesión celebrada en fecha 02 de octubre de 2024, acuerda:</text:span></text:p>
      <text:p text:style-name="P327"><text:span text:style-name="T139">PRIMERO.-</text:span> <text:span text:style-name="T135">Ap</text:span><text:span text:style-name="T136">robar la tramitación ordinaria del procedimiento de adjudicación del contrato </text:span><text:span text:style-name="T391">«SERVICIO PARA EL ASESORAMIENTO JURÍDICO-LABORAL Y DEFENSA JURÍDICA DEL AYUNTAMIENTO DE MOGÁN EN MATERIA LABORAL»</text:span><text:span text:style-name="T387"> </text:span><text:span text:style-name="T391">Expte:12977/2024.</text:span></text:p>
      <text:p text:style-name="P326"><text:span text:style-name="T59">SEGUNDO.- </text:span><text:span text:style-name="T62">Aprobar el Pliego de Prescripciones Técnicas y el Pliego de Cláusulas Administrativas Particulares, tramitado mediante procedimiento abierto y tramitación ordinaria, que han de regir la adjudicación del contrato del </text:span><text:span text:style-name="T59">«SERVICIO PARA EL ASESORAMIENTO JURÍDICO-LABORAL Y DEFENSA JURÍDICA DEL AYUNTAMIENTO DE MOGÁN EN MATERIA LABORAL»</text:span><text:span text:style-name="T81"> </text:span><text:span text:style-name="T59">Expte:12977/2024, </text:span><text:span text:style-name="T52">conforme a los criterios de adjudicación propuestos por la Técnico municipal.</text:span></text:p>
      <text:p text:style-name="P32"><text:span text:style-name="T63">TERCERO.-</text:span><text:span text:style-name="T18"> </text:span><text:span text:style-name="T62">Aprobar el expediente de contratación, aprobar el gasto, con un presupuesto base de licitación </text:span><text:span text:style-name="T60">que incluye el Impuesto General Indirecto Canario (IGIC), por un periodo de </text:span><text:span text:style-name="T209">UN AÑO</text:span><text:span text:style-name="T60">, asciende a la cantidad de </text:span><text:span text:style-name="T59">25.680,00</text:span><text:span text:style-name="T81"> </text:span><text:span text:style-name="T59">euros,</text:span><text:span text:style-name="T81"> </text:span><text:span text:style-name="T60">7% de IGIC incluido</text:span><text:span text:style-name="T65">,</text:span><text:span text:style-name="T87"> </text:span><text:span text:style-name="T65">sin división en lotes</text:span><text:span text:style-name="T63">; </text:span><text:span text:style-name="T64">financiándose </text:span><text:span text:style-name="T211">con cargo a la partida presupuestaria 920 22604, denominada ADMÓN GENERAL; JURÍDICOS, CONTENCIOSOS.,del Presupuesto General del Ayuntamiento para el ejercicio 2024, conforme al certificado de Retención de Crédito que obra en el expediente por importe de 2.140,00 euros, n.º de operación 220240018637 de fecha 12 de septiembre de 2024, así como compromiso de retención de crédito de misma fecha, para la anualidad de 2025 y con misma partida presupuestaria, por cantidad de 23.540,00 euros, n.º de operación 220249000119,</text:span><text:span text:style-name="T18"> </text:span><text:span text:style-name="T52">y</text:span><text:span text:style-name="T18"> </text:span><text:span text:style-name="T64">sin que proceda la revisión de precios; disponer la apertura del procedimiento abierto de adjudicación y tramitación ordinaria, con arreglo al Pliego de Prescripciones Técnicas y Pliego de </text:span><text:span text:style-name="T64">Cláusulas Administrativas Particulares, convocando la adjudicación del contrato referenciado, </text:span><text:span text:style-name="T52">en cumplimiento del artículo 117 de la LCSP</text:span><text:span text:style-name="T213">.</text:span></text:p>
      <text:p text:style-name="P87">En todo caso, y de conformidad con lo establecido en el artículo 174 del Texto Refundido de la Ley Reguladora de las Haciendas Locales, aprobado por Real Decreto Legislativo 2/2004, de 5 de marzo, la realización del gasto plurianual los años siguientes quedará subordinada a la existencia de crédito adecuado y suficiente en los correspondientes Presupuestos del Ayuntamiento de Mogán. </text:p>
      <text:p text:style-name="P35"><text:span text:style-name="T394">CUARTO</text:span><text:span text:style-name="T6">.-</text:span> <text:span text:style-name="T395">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text:span></text:p>
      <text:p text:style-name="P39">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281"><text:span text:style-name="T394">QUINTO.- -</text:span><text:span text:style-name="T395">Facultar a la Alcaldía-Presidencia para la suscripción de los contratos administrativos y/o públicos.</text:span></text:p>
      <text:p text:style-name="P279"><text:span text:style-name="T396">SEXTO.- </text:span><text:span text:style-name="T392">Notificar el acuerdo adoptado por la Junta de Gobierno Local a D. Salvador Álvarez León (Coordinador de las Áreas de Servicios Centrales, de Acción Social y Sociocomunitaria, y del Área de </text:span><text:span text:style-name="T392">Urbanismo, Promoción Turística y Seguridad), al Servicio de Asesoría Jurídica</text:span><text:span text:style-name="T383"> </text:span><text:span text:style-name="T386">y a la Intervención de este Ayuntamiento</text:span><text:span text:style-name="T249">.</text:span></text:p>
      <text:p text:style-name="P279"><text:span text:style-name="T6">&gt; </text:span><text:span text:style-name="T239">VISTO</text:span><text:span text:style-name="T237"> </text:span><text:span text:style-name="T238">que con fecha 02 de octubre de 2024 se publica Anuncio de Licitación en la Plataforma de Contratación del Sector Público, concediéndose un plazo de presentación de ofertas que termina el día 18 de octubre de 2024.</text:span></text:p>
      <text:p text:style-name="P328"><text:span text:style-name="T217">&gt; </text:span><text:span text:style-name="T218">VISTO que en fecha 21 de octubre de 2024 se reúne la Mesa de Contratación, en acto no público, para proceder a la apertura y calificación de la documentación administrativa (archivo electrónico nº 1) (CSV </text:span><text:a xlink:type="simple" xlink:href="https://oat.mogan.es:8448/ventanilla/web/validacionFirmas.do?opcion=1&amp;modo=3&amp;csv=C006754aa9190c0396b07e81d30b0d08d" text:style-name="Internet_20_link" text:visited-style-name="Visited_20_Internet_20_Link"><text:span text:style-name="T21">C006754aa9190c0396b07e81d30b0d08d</text:span></text:a><text:span text:style-name="T200"> </text:span><text:span text:style-name="T218">)</text:span></text:p>
      <text:p text:style-name="P328"><text:span text:style-name="T217">&gt; </text:span><text:span text:style-name="T218">VISTO que en fecha 21 de octubre de 2024 se reúne la Mesa de Contratación, en acto público, para proceder a la apertura de la proposición del archivo electrónico n.º 2 (CSV </text:span><text:a xlink:type="simple" xlink:href="https://oat.mogan.es:8448/ventanilla/web/validacionFirmas.do?opcion=1&amp;modo=3&amp;csv=v006754aa9320d0382b07e82040b0805u" text:style-name="Internet_20_link" text:visited-style-name="Visited_20_Internet_20_Link"><text:span text:style-name="T21">v006754aa9320d0382b07e82040b0805u</text:span></text:a><text:span text:style-name="T200"> </text:span><text:span text:style-name="T218">)</text:span></text:p>
      <text:p text:style-name="P328"><text:span text:style-name="T53">&gt; </text:span><text:span text:style-name="T54">VISTO que en fecha 05 de noviembre de 2024, se reúne la Mesa de Contratación, en acto no público, para considerar una presunta baja, así como requerir justificación al licitador (con CSV </text:span><text:a xlink:type="simple" xlink:href="http://v006754aa9320d0382b07e82040b0805u/" text:style-name="Internet_20_link" text:visited-style-name="Visited_20_Internet_20_Link"><text:span text:style-name="T21">S006754aa9220d02d1607e81a70b0806L</text:span></text:a><text:span text:style-name="T22"> </text:span><text:span text:style-name="T54">)</text:span></text:p>
      <text:p text:style-name="P328"><text:soft-page-break/><text:span text:style-name="T217">&gt; </text:span><text:span text:style-name="T218">VISTO que en fecha 25 de noviembre de 2024, se reúne la Mesa de Contratación, en acto no público, para proceder a la valoración de la oferta, tras requerir para justificar una presunta baja, así como considerar al licitador propuesto como adjudicatario (con CSV </text:span><text:a xlink:type="simple" xlink:href="https://oat.mogan.es:8448/ventanilla/web/validacionFirmas.do?opcion=1&amp;modo=3&amp;csv=v006754aa9341a1732107e83020b090en" text:style-name="Internet_20_link" text:visited-style-name="Visited_20_Internet_20_Link"><text:span text:style-name="T21">v006754aa9341a1732107e83020b090en</text:span></text:a><text:span text:style-name="T200"> </text:span><text:span text:style-name="T218">)</text:span></text:p>
      <text:p text:style-name="P331"><text:span text:style-name="T393">&gt;VISTO que </text:span><text:span text:style-name="T240">la Junta de Gobierno Local, en sesión celebrada en fecha 27 de noviembre de 2024, acuerda:</text:span></text:p>
      <text:p text:style-name="P278"><text:span text:style-name="T15">PRIMERO</text:span><text:span text:style-name="T16">.- </text:span><text:span text:style-name="T17">Declarar válido el acto de licitación.</text:span></text:p>
      <text:p text:style-name="P282"><text:span text:style-name="T396">SEGUNDO.-</text:span><text:span text:style-name="T387"> </text:span><text:span text:style-name="T397">Aceptar los acuerdos adoptados en las Mesas de Contratación celebradas en relación con la meritada licitación.</text:span></text:p>
      <text:p text:style-name="P278"><text:span text:style-name="T59">TERCERO.-</text:span><text:span text:style-name="T209">Considerar que la oferta presentada por el licitador SIVIANES Y GÓMEZ ABOGADOS, SLP con CIF: B90355165 ha quedado justificada, </text:span><text:span text:style-name="T211">entendiéndose que es posible prestar el servicio sin menoscabo a la calidad del mismo y, por tanto, no se considera anormal o desproporcionada.</text:span></text:p>
      <text:p text:style-name="P278"><text:span text:style-name="T209">CUARTO</text:span><text:span text:style-name="T211">.-</text:span><text:span text:style-name="T209">Considerar propuesta como adjudicataria del</text:span><text:span text:style-name="T201"> </text:span><text:span text:style-name="T209">«SERVICIO PARA EL ASESORAMIENTO JURÍDICO-LABORAL Y DEFENSA JURÍDICA DEL AYUNTAMIENTO DE MOGÁN EN MATERIA LABORAL» MEDIANTE PROCEDIMIENTO ABIERTO DE ADJUDICACIÓN Y TRAMITACIÓN ORDINARIA, EXP: 12977/24</text:span><text:span text:style-name="T201"> </text:span><text:span text:style-name="T210">a</text:span><text:span text:style-name="T203"> </text:span><text:span text:style-name="T210">la entidad</text:span><text:span text:style-name="T203"> </text:span><text:span text:style-name="T210">AGUILAR Y LOSADA SLP con CIF: B76237767,</text:span><text:span text:style-name="T201"> </text:span><text:span text:style-name="T209">por una oferta económica, sin incluir IGIC, de DIECISEIS MIL OCHOCIENTOS EUROS (16.800,00 ), correspondiendo un I.G.I.C del 7%, por importe de MIL CIENTO SETENTA Y SEIS EUROS (1.176,00 ),</text:span><text:span text:style-name="T201"> </text:span><text:span text:style-name="T209">siendo el importe total de DIECISIETE MIL NOVECIENTOS SETENTA Y SEIS EUROS (17.976,00),</text:span><text:span text:style-name="T211">atendiendo en todo caso al pliego de cláusulas administrativas particulares y pliego de prescripciones técnicas,</text:span><text:span text:style-name="T201"> </text:span><text:span text:style-name="T211">al considerarse que es la oferta más ventajosa, considerando el orden decreciente en que han quedado clasificadas las ofertas presentadas, admitidas y que no han sido declaradas anormales o desproporcionadas (detallado más adelante),</text:span><text:span text:style-name="T201"> </text:span><text:span text:style-name="T209">así como por el resto de </text:span><text:span text:style-name="T213">criterios conforme se detalla más adelante, </text:span><text:span text:style-name="T209">siendo el</text:span><text:span text:style-name="T201"> </text:span><text:span text:style-name="T209">plazo de vigencia de UN AÑO </text:span><text:span text:style-name="T211">a contar desde el día reseñado en el ACTA DE INICIO DEL SERVICIO, el cual deberá llevarse a cabo en un plazo máximo de diez días hábiles a contar a partir de la formalización del contrato. Dicho plazo podrá ser prorrogado antes de la finalización de aquel, por períodos de UN AÑO, hasta un máximo de tres prórrogas, de conformidad con lo previsto en el artículo 29.2 LCSP, permaneciendo sus </text:span><text:span text:style-name="T211">características inalterables durante la duración de la misma. La duración máxima del presente contrato de servicios se establece en CUATRO AÑOS, incluidas las posibles prórrogas (Con independencia de la duración del contrato si a la fecha de finalización del contrato se encontrara pendiente alguna consulta encomendada al adjudicatario o le hubiera sido designado con anterioridad un procedimiento judicial sobre el que no ha recaído resolución judicial que ponga fin al procedimiento, el mismo continuará prestando el asesoramiento hasta la conclusión de la consulta o ejerciendo la defensa judicial del Ayuntamiento de Mogán en dichos procedimientos judiciales hasta la conclusión de los mismos, sin que ello suponga derecho a percepción económica de ningún tipo). </text:span></text:p>
      <table:table table:name="Tabla45" table:style-name="Tabla45">
        <table:table-column table:style-name="Tabla45.A"/>
        <table:table-row>
          <table:table-cell table:style-name="Tabla45.A1" office:value-type="string">
            <text:p text:style-name="P200">Oferta presentada:</text:p>
          </table:table-cell>
        </table:table-row>
      </table:table>
      <text:p text:style-name="P202">Se compromete a ejecutar el contrato adscribiendo al mismo a los siguientes profesionales:</text:p>
      <text:list xml:id="list7290126597000443784" text:style-name="L11">
        <text:list-item>
          <text:list>
            <text:list-item>
              <text:p text:style-name="P403">D. José Losada Quintás, Colegiado nº 1.115 (Las Palmas).</text:p>
            </text:list-item>
            <text:list-item>
              <text:p text:style-name="P403">Dña. Isabel Herráez Thomas, Colegiada nº 1.202 (Las Palmas). </text:p>
            </text:list-item>
            <text:list-item>
              <text:p text:style-name="P403">D. Jorge Octavio Betancort Rijo, Colegiado nº 2.979 (Las Palmas). </text:p>
            </text:list-item>
            <text:list-item>
              <text:p text:style-name="P405">D. Alexis Luján Armas, Colegiado nº 4.786 (Las Palmas). </text:p>
            </text:list-item>
          </text:list>
        </text:list-item>
      </text:list>
      <table:table table:name="Tabla46" table:style-name="Tabla46">
        <table:table-column table:style-name="Tabla46.A"/>
        <table:table-row>
          <table:table-cell table:style-name="Tabla46.A1" office:value-type="string">
            <text:p text:style-name="P140">-Puntuación y Orden decreciente en que han quedado clasificadas las ofertas presentadas, admitidas y que no han sido declaradas anormales o desproporcionadas:</text:p>
          </table:table-cell>
        </table:table-row>
      </table:table>
      <table:table table:name="Tabla47" table:style-name="Tabla47">
        <table:table-column table:style-name="Tabla47.A"/>
        <table:table-column table:style-name="Tabla47.B"/>
        <table:table-column table:style-name="Tabla47.C"/>
        <table:table-row>
          <table:table-cell table:style-name="Tabla47.A1" office:value-type="string">
            <text:p text:style-name="P174">Nº</text:p>
          </table:table-cell>
          <table:table-cell table:style-name="Tabla47.A1" office:value-type="string">
            <text:p text:style-name="P174">LICITADOR</text:p>
          </table:table-cell>
          <table:table-cell table:style-name="Tabla47.A1" office:value-type="string">
            <text:p text:style-name="P138">PUNTUACIÓN</text:p>
          </table:table-cell>
        </table:table-row>
        <table:table-row>
          <table:table-cell table:style-name="Tabla47.A1" office:value-type="string">
            <text:p text:style-name="P154">1</text:p>
          </table:table-cell>
          <table:table-cell table:style-name="Tabla47.A1" office:value-type="string">
            <text:p text:style-name="P155">AGUILAR Y LOSADA S.L.P.</text:p>
          </table:table-cell>
          <table:table-cell table:style-name="Tabla47.A1" office:value-type="string">
            <text:p text:style-name="P145"><text:span text:style-name="T6">92,18</text:span> puntos.<text:soft-page-break/></text:p>
          </table:table-cell>
        </table:table-row>
        <table:table-row>
          <table:table-cell table:style-name="Tabla47.A1" office:value-type="string">
            <text:p text:style-name="P154">2</text:p>
          </table:table-cell>
          <table:table-cell table:style-name="Tabla47.A1" office:value-type="string">
            <text:p text:style-name="P156"><text:span text:style-name="T6">SIVIANES Y GÓMEZ ABOGADOS, S.L.P.</text:span> </text:p>
          </table:table-cell>
          <table:table-cell table:style-name="Tabla47.A1" office:value-type="string">
            <text:p text:style-name="P145"><text:span text:style-name="T6">73 </text:span>puntos.</text:p>
          </table:table-cell>
        </table:table-row>
        <table:table-row>
          <table:table-cell table:style-name="Tabla47.A1" office:value-type="string">
            <text:p text:style-name="P154">3</text:p>
          </table:table-cell>
          <table:table-cell table:style-name="Tabla47.A1" office:value-type="string">
            <text:p text:style-name="P155">GRUPO CLAVE SERVICIOS LABORALES</text:p>
          </table:table-cell>
          <table:table-cell table:style-name="Tabla47.A1" office:value-type="string">
            <text:p text:style-name="P145"><text:span text:style-name="T6">64,98</text:span> puntos.</text:p>
          </table:table-cell>
        </table:table-row>
        <table:table-row>
          <table:table-cell table:style-name="Tabla47.A1" office:value-type="string">
            <text:p text:style-name="P154">4</text:p>
          </table:table-cell>
          <table:table-cell table:style-name="Tabla47.A1" office:value-type="string">
            <text:p text:style-name="P156"><text:span text:style-name="T6">TRABANCO DOMÍNGUEZ BARÓ MADRID, S.L.P.</text:span> </text:p>
          </table:table-cell>
          <table:table-cell table:style-name="Tabla47.A1" office:value-type="string">
            <text:p text:style-name="P145"><text:span text:style-name="T6">58,73</text:span> puntos.</text:p>
          </table:table-cell>
        </table:table-row>
        <table:table-row>
          <table:table-cell table:style-name="Tabla47.A1" office:value-type="string">
            <text:p text:style-name="P154">5</text:p>
          </table:table-cell>
          <table:table-cell table:style-name="Tabla47.A1" office:value-type="string">
            <text:p text:style-name="P156"><text:span text:style-name="T6">ISBYLEX ABOGADOS S.L.P.</text:span> </text:p>
          </table:table-cell>
          <table:table-cell table:style-name="Tabla47.A1" office:value-type="string">
            <text:p text:style-name="P145"><text:span text:style-name="T6">39,70</text:span> puntos.</text:p>
          </table:table-cell>
        </table:table-row>
      </table:table>
      <text:p text:style-name="P203">*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p>
      <text:p text:style-name="P278"><text:span text:style-name="T209">QUINTO.- </text:span><text:span text:style-name="T59">Requerir a </text:span><text:span text:style-name="T210">la entidad AGUILAR Y LOSADA SLP con CIF: B76237767</text:span><text:span text:style-name="T201"> </text:span><text:span text:style-name="T60">propuesta como adjudicataria del contrato, para que dentro del plazo de </text:span><text:span text:style-name="T59">DIEZ</text:span><text:span text:style-name="T86"> </text:span><text:span text:style-name="T61">(10) días hábiles</text:span><text:span text:style-name="T60">, a contar desde el siguiente a aquél en que se haya publicado el requerimiento, presente la documentación que se indica en la cláusula 19 del Pliego de Cláusulas Administrativas Particulares que rige la meritada licitación. </text:span></text:p>
      <text:p text:style-name="P34"><text:span text:style-name="T241">Respecto a la garantía definitiva, </text:span><text:span text:style-name="T243">correspondiente a un importe del 5% del precio final ofertado, excluido el I.G.I.C.,</text:span><text:span text:style-name="T237"> </text:span><text:span text:style-name="T243">debe depositar una garantía definitiva por importe de </text:span><text:span text:style-name="T242">840</text:span><text:span text:style-name="T250"> </text:span><text:span text:style-name="T242">euros.</text:span><text:span text:style-name="T237"> </text:span><text:span text:style-name="T243">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p>
      <text:p text:style-name="P90"><text:span text:style-name="T91">SEXTO.-</text:span><text:span text:style-name="T93"> </text:span><text:span text:style-name="T42">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Asesoría Jurídica,</text:span><text:span text:style-name="T18"> </text:span><text:span text:style-name="T42">a la Tesorería </text:span><text:span text:style-name="T92">y a la Intervención de este Ayuntamiento, a los efectos oportunos.</text:span></text:p>
      <text:p text:style-name="P31"><text:span text:style-name="T219">&gt; VISTO que en fecha 29 de noviembre de 2024 se reúne la Mesa de Contratación, en acto no público, a efectos de valorar la documentación presentada por la entidad propuesta como adjudicataria del contrato (CSV </text:span><text:a xlink:type="simple" xlink:href="https://oat.mogan.es:8448/ventanilla/web/validacionFirmas.do?opcion=1&amp;modo=3&amp;csv=J006754aa9071d12b8b07e82d90b0c1e6" text:style-name="Internet_20_link" text:visited-style-name="Visited_20_Internet_20_Link">J006754aa9071d12b8b07e82d90b0c1e6</text:a><text:span text:style-name="T219"> )</text:span></text:p>
      <text:p text:style-name="P327"><text:span text:style-name="T251">&gt;</text:span><text:span text:style-name="T244">CONSIDERANDO </text:span><text:span text:style-name="T245">que la adopción de este acuerdo es competencia de la Junta de Gobierno Local en virtud de las delegaciones efectuadas por la Alcaldesa de este Ayuntamiento, mediante Decreto nº 3347/2023, de 19 de junio de 2023.</text:span></text:p>
      <text:p text:style-name="P329">Por todo ello PROPONGO a la Junta de Gobierno Local:</text:p>
      <text:p text:style-name="P327"><text:span text:style-name="T6">PRIMERO.- </text:span><text:span text:style-name="T146">Declarar válido el acto de licitación.</text:span></text:p>
      <text:p text:style-name="P282"><text:span text:style-name="T394">SEGUNDO.-</text:span><text:span text:style-name="T387"> </text:span><text:span text:style-name="T395">Aceptar los acuerdos adoptados en las Mesas de Contratación celebradas en relación con la meritada licitación.</text:span></text:p>
      <text:p text:style-name="P32"><text:span text:style-name="T208">TERCERO</text:span><text:span text:style-name="T206">.- </text:span><text:span text:style-name="T208">Considerar </text:span><text:span text:style-name="T221">completa la documentación presentada por el licitador propuesto como adjudicatario.</text:span></text:p>
      <text:p text:style-name="P330"><text:span text:style-name="T6">CUARTO.- Adjudicar</text:span> <text:span text:style-name="T6">el</text:span> <text:span text:style-name="T6">«SERVICIO PARA EL ASESORAMIENTO JURÍDICO-LABORAL Y DEFENSA JURÍDICA DEL AYUNTAMIENTO DE MOGÁN EN MATERIA LABORAL» MEDIANTE PROCEDIMIENTO ABIERTO DE ADJUDICACIÓN Y TRAMITACIÓN ORDINARIA, EXP: 12977/24 </text:span><text:span text:style-name="T8">a</text:span><text:span text:style-name="T432"> </text:span><text:span text:style-name="T8">la entidad</text:span><text:span text:style-name="T432"> </text:span><text:span text:style-name="T8">AGUILAR Y LOSADA SLP con CIF: B76237767,</text:span><text:span text:style-name="T6"> por una oferta económica, sin incluir IGIC, de DIECISEIS MIL OCHOCIENTOS EUROS (16.800,00 ), correspondiendo un I.G.I.C del 7%, por importe de MIL CIENTO SETENTA Y SEIS EUROS (1.176,00 ), siendo el importe total de DIECISIETE MIL NOVECIENTOS SETENTA Y SEIS EUROS (17.976,00),</text:span><text:span text:style-name="T146">atendiendo en todo caso al pliego de cláusulas administrativas particulares y pliego de prescripciones técnicas,</text:span> <text:span text:style-name="T146">al considerarse que es la oferta más ventajosa, considerando el orden decreciente en que han quedado clasificadas las ofertas presentadas, admitidas y que no han sido declaradas anormales o desproporcionadas (detallado más adelante),</text:span> <text:span text:style-name="T6">así como por el resto de </text:span><text:span text:style-name="T384">criterios conforme se detalla más adelante, </text:span><text:span text:style-name="T6">siendo el plazo de vigencia de UN AÑO </text:span><text:span text:style-name="T146">a contar desde el día reseñado en el ACTA DE INICIO DEL SERVICIO, el cual deberá llevarse a cabo en un plazo máximo de diez días hábiles a contar a partir de la formalización del contrato. Dicho plazo podrá ser prorrogado antes de la finalización de aquel, por períodos de UN AÑO, hasta un máximo de tres prórrogas, de </text:span><text:span text:style-name="T146">conformidad con lo previsto en el artículo 29.2 LCSP, permaneciendo sus características inalterables durante la duración de la misma. La duración máxima del presente contrato de servicios se establece en CUATRO </text:span><text:soft-page-break/><text:span text:style-name="T146">AÑOS, incluidas las posibles prórrogas (Con independencia de la duración del contrato si a la fecha de finalización del contrato se encontrara pendiente alguna consulta encomendada al adjudicatario o le hubiera sido designado con anterioridad un procedimiento judicial sobre el que no ha recaído resolución judicial que </text:span><text:span text:style-name="T146">ponga fin al procedimiento, el mismo continuará prestando el asesoramiento hasta la conclusión de la consulta o ejerciendo la defensa judicial del Ayuntamiento de Mogán en dichos procedimientos judiciales hasta la conclusión de los mismos, sin que ello suponga derecho a percepción económica de ningún tipo). </text:span></text:p>
      <table:table table:name="Tabla48" table:style-name="Tabla48">
        <table:table-column table:style-name="Tabla48.A"/>
        <table:table-row>
          <table:table-cell table:style-name="Tabla48.A1" office:value-type="string">
            <text:p text:style-name="P201">Oferta presentada:</text:p>
          </table:table-cell>
        </table:table-row>
      </table:table>
      <text:p text:style-name="P204">Se compromete a ejecutar el contrato adscribiendo al mismo a los siguientes profesionales:</text:p>
      <text:list xml:id="list3929328585103881354" text:style-name="L12">
        <text:list-item>
          <text:list>
            <text:list-item>
              <text:p text:style-name="P406">D. José Losada Quintás, Colegiado nº 1.115 (Las Palmas).</text:p>
            </text:list-item>
            <text:list-item>
              <text:p text:style-name="P406">Dña. Isabel Herráez Thomas, Colegiada nº 1.202 (Las Palmas). </text:p>
            </text:list-item>
            <text:list-item>
              <text:p text:style-name="P406">D. Jorge Octavio Betancort Rijo, Colegiado nº 2.979 (Las Palmas). </text:p>
            </text:list-item>
            <text:list-item>
              <text:p text:style-name="P407">D. Alexis Luján Armas, Colegiado nº 4.786 (Las Palmas). </text:p>
            </text:list-item>
          </text:list>
        </text:list-item>
      </text:list>
      <table:table table:name="Tabla49" table:style-name="Tabla49">
        <table:table-column table:style-name="Tabla49.A"/>
        <table:table-row>
          <table:table-cell table:style-name="Tabla49.A1" office:value-type="string">
            <text:p text:style-name="P141">-Puntuación y Orden decreciente en que han quedado clasificadas las ofertas presentadas, admitidas y que no han sido declaradas anormales o desproporcionadas:</text:p>
          </table:table-cell>
        </table:table-row>
      </table:table>
      <table:table table:name="Tabla50" table:style-name="Tabla50">
        <table:table-column table:style-name="Tabla50.A"/>
        <table:table-column table:style-name="Tabla50.B"/>
        <table:table-column table:style-name="Tabla50.C"/>
        <table:table-row>
          <table:table-cell table:style-name="Tabla50.A1" office:value-type="string">
            <text:p text:style-name="P175">Nº</text:p>
          </table:table-cell>
          <table:table-cell table:style-name="Tabla50.A1" office:value-type="string">
            <text:p text:style-name="P175">LICITADOR</text:p>
          </table:table-cell>
          <table:table-cell table:style-name="Tabla50.A1" office:value-type="string">
            <text:p text:style-name="P139">PUNTUACIÓN</text:p>
          </table:table-cell>
        </table:table-row>
        <table:table-row>
          <table:table-cell table:style-name="Tabla50.A1" office:value-type="string">
            <text:p text:style-name="P161">1</text:p>
          </table:table-cell>
          <table:table-cell table:style-name="Tabla50.A1" office:value-type="string">
            <text:p text:style-name="P162">AGUILAR Y LOSADA S.L.P.</text:p>
          </table:table-cell>
          <table:table-cell table:style-name="Tabla50.A1" office:value-type="string">
            <text:p text:style-name="P150"><text:span text:style-name="T6">92,18</text:span> puntos.</text:p>
          </table:table-cell>
        </table:table-row>
        <table:table-row>
          <table:table-cell table:style-name="Tabla50.A1" office:value-type="string">
            <text:p text:style-name="P161">2</text:p>
          </table:table-cell>
          <table:table-cell table:style-name="Tabla50.A1" office:value-type="string">
            <text:p text:style-name="P163"><text:span text:style-name="T6">SIVIANES Y GÓMEZ ABOGADOS, S.L.P.</text:span> </text:p>
          </table:table-cell>
          <table:table-cell table:style-name="Tabla50.A1" office:value-type="string">
            <text:p text:style-name="P150"><text:span text:style-name="T6">73 </text:span>puntos.</text:p>
          </table:table-cell>
        </table:table-row>
        <table:table-row>
          <table:table-cell table:style-name="Tabla50.A1" office:value-type="string">
            <text:p text:style-name="P161">3</text:p>
          </table:table-cell>
          <table:table-cell table:style-name="Tabla50.A1" office:value-type="string">
            <text:p text:style-name="P162">GRUPO CLAVE SERVICIOS LABORALES</text:p>
          </table:table-cell>
          <table:table-cell table:style-name="Tabla50.A1" office:value-type="string">
            <text:p text:style-name="P150"><text:span text:style-name="T6">64,98</text:span> puntos.</text:p>
          </table:table-cell>
        </table:table-row>
        <table:table-row>
          <table:table-cell table:style-name="Tabla50.A1" office:value-type="string">
            <text:p text:style-name="P161">4</text:p>
          </table:table-cell>
          <table:table-cell table:style-name="Tabla50.A1" office:value-type="string">
            <text:p text:style-name="P163"><text:span text:style-name="T6">TRABANCO DOMÍNGUEZ BARÓ MADRID, S.L.P.</text:span> </text:p>
          </table:table-cell>
          <table:table-cell table:style-name="Tabla50.A1" office:value-type="string">
            <text:p text:style-name="P150"><text:span text:style-name="T6">58,73</text:span> puntos.</text:p>
          </table:table-cell>
        </table:table-row>
        <table:table-row>
          <table:table-cell table:style-name="Tabla50.A1" office:value-type="string">
            <text:p text:style-name="P161">5</text:p>
          </table:table-cell>
          <table:table-cell table:style-name="Tabla50.A1" office:value-type="string">
            <text:p text:style-name="P163"><text:span text:style-name="T6">ISBYLEX ABOGADOS S.L.P.</text:span> </text:p>
          </table:table-cell>
          <table:table-cell table:style-name="Tabla50.A1" office:value-type="string">
            <text:p text:style-name="P150"><text:span text:style-name="T6">39,70</text:span> puntos.</text:p>
          </table:table-cell>
        </table:table-row>
      </table:table>
      <text:p text:style-name="P81">*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p>
      <text:p text:style-name="P46"><text:span text:style-name="T264">QUINTO.-</text:span><text:span text:style-name="T153"> </text:span><text:span text:style-name="T264">Requerir a la </text:span><text:span text:style-name="T259">entidad AGUILAR Y LOSADA SLP con CIF: B76237767 </text:span><text:span text:style-name="T265">para que proceda a suscribir el documento administrativo de formalización del contrato dentro del plazo de quince </text:span><text:span text:style-name="T266">(15)</text:span><text:span text:style-name="T262"> </text:span><text:span text:style-name="T261">días hábiles</text:span><text:span text:style-name="T267"> </text:span><text:span text:style-name="T266">siguientes</text:span><text:span text:style-name="T252"> </text:span><text:span text:style-name="T265">a la fecha de la notificación de la adjudicación.</text:span></text:p>
      <text:p text:style-name="P46"><text:span text:style-name="T13">SEXTO.-</text:span> <text:span text:style-name="T258">Nombrar a DOÑA LORENA DEL CARMEN PÉREZ TRUJILLO </text:span><text:span text:style-name="T260">como </text:span><text:span text:style-name="T258">RESPONSABLE SUPERVISOR DE LOS TRABAJOS OBJETO DEL CONTRATO,</text:span><text:span text:style-name="T257"> </text:span><text:span text:style-name="T260">a los efectos establecidos en el Pliego de cláusulas administrativas particulares que rige la presente contratación.</text:span></text:p>
      <text:p text:style-name="P46"><text:span text:style-name="T258">SÉPTIMO</text:span><text:span text:style-name="T13">.-</text:span><text:span text:style-name="T257"> </text:span><text:span text:style-name="T263">Publicar el anuncio de adjudicación en el</text:span><text:span text:style-name="T257"> </text:span><text:span text:style-name="T260">Perfil del Contratante del Ilustre Ayuntamiento de Mogán alojado en la Plataforma de Contratación del Sector Público.</text:span></text:p>
      <text:p text:style-name="P88"><text:span text:style-name="T6">OCTAVO.- </text:span><text:span text:style-name="T146">Publicar anuncio de formalización del contrato en el Perfil del Contratante del Ilustre Ayuntamiento de Mogán alojado en la Plataforma de Contratación del Sector Público con el contenido contemplado en el anexo III de la Ley</text:span> <text:span text:style-name="T146">9/2017 de 8 de noviembre, de Contratos del Sector Público.</text:span></text:p>
      <text:p text:style-name="P97"><text:span text:style-name="T216">NOVENO.-</text:span><text:span text:style-name="T168"> </text:span><text:span text:style-name="T215">Notificar el acuerdo adoptado a todos los interesados, a D. Salvador Álvarez León (Coordinador de las Áreas de Servicios Centrales, de Acción Social y Sociocomunitaria, y del Área de Urbanismo, </text:span><text:soft-page-break/><text:span text:style-name="T215">Promoción Turística y Seguridad), a Dña. María Cecilia Santana Díaz, (Coordinadora de Área de Medio Ambiente, Servicios Públicos, Obras Públicas y Embellecimiento), a la Asesoría Jurídica,</text:span><text:span text:style-name="T204"> </text:span><text:span text:style-name="T215">a la Tesorería </text:span><text:span text:style-name="T214">y a la Intervención de este Ayuntamiento, a los efectos oportunos.”</text:span></text:p>
      <text:p text:style-name="P89"/>
      <text:p text:style-name="P48">Considerando que la adopción de este acuerdo es competencia de esta Junta de Gobierno Local, en virtud de las delegaciones efectuadas por la Alcaldesa de este Ayuntamiento, mediante Decreto número 3347/2023, de 19 de junio.</text:p>
      <text:p text:style-name="P48">La Junta de Gobierno Local, acuerda aprobar la propuesta emitida en los términos que se recogen precedentemente.</text:p>
      <text:p text:style-name="Text_20_body"><text:line-break/></text:p>
      <text:p text:style-name="Text_20_body"><text:span text:style-name="Strong_20_Emphasis"><text:span text:style-name="T12"><text:tab/></text:span></text:span><text:span text:style-name="Strong_20_Emphasis"><text:span text:style-name="T11">10.-Expte. 17810/2024. Propuesta de declaración de la necesidad e idoneidad del SUMINISTRO E INSTALACIÓN DEL CONTROL Y VIDEOVIGILANCIA DE EDIFICIO DE APARCAMIENTOS EN AVDA DE LA CONSTITUCIÓN-T.M. MOGAN, e inicio del expediente de contratación. (Ref.: 24-SUM-16).</text:span></text:span></text:p>
      <text:p text:style-name="P31"><text:span text:style-name="Strong_20_Emphasis"><text:span text:style-name="T26">“JUAN MENCEY NAVARRO ROMERO</text:span></text:span><text:span text:style-name="T25">, Primer Teniente Alcalde de Área de Servicios de Desarrollo (Urbanismo, Promoción Turística y Seguridad) (según Decreto nº 2023/3349, de fecha 19 de junio de 2023) teniendo en cuenta la ausencia del Concejal del Área de Gobierno de Medio Ambiente, Servicios Públicos, Obras Públicas y Embellecimiento, y en ejercicio de las competencias que me han sido conferidas en virtud de la delegación efectuada por la Alcaldía de este Ayuntamiento, mediante Decreto 2023/3383 de 21 de junio de 2023, que establece el</text:span><text:span text:style-name="T21"> </text:span><text:span text:style-name="T26">Orden de sustitución y precedencias de las distintas Áreas de Gobierno y Concejalías</text:span><text:span text:style-name="T21"> </text:span><text:span text:style-name="T25">y en</text:span><text:span text:style-name="Strong_20_Emphasis"><text:span text:style-name="T25"> </text:span></text:span><text:span text:style-name="T25">relación con el expediente tramitado para la ejecución de la obra</text:span><text:span text:style-name="Strong_20_Emphasis"><text:span text:style-name="T21"> </text:span></text:span><text:span text:style-name="Strong_20_Emphasis"><text:span text:style-name="T26">SUMINISTRO E INSTALACIÓN DEL CONTROL Y VIDEOVIGILANCIA DE EDIFICIO DE APARCAMIENTOS EN AVDA DE LA CONSTITUCIÓN-T.M. MOGAN ; </text:span></text:span><text:span text:style-name="T25">y visto el Informe emitido por el Arquitecto Municipal, se tiene a bien, atendiendo al procedimiento y a la legislación aplicable, emitir la presente:</text:span></text:p>
      <text:p text:style-name="P78">PROPUESTA</text:p>
      <text:p text:style-name="P31"><text:span text:style-name="T26">&gt; VISTO </text:span><text:span text:style-name="T25">el </text:span><text:span text:style-name="T28">Informe - Propuesta</text:span><text:span text:style-name="T25">, emitido por el</text:span><text:span text:style-name="T21"> </text:span><text:span text:style-name="T25">Arquitecto Municipal, de fecha 28</text:span><text:span text:style-name="T21"> </text:span><text:span text:style-name="T25">de noviembre de 2024, en el que se establece literalmente (</text:span><text:span text:style-name="T30">csv:</text:span><text:a xlink:type="simple" xlink:href="https://oat.mogan.es:8448/ventanilla/web/validacionFirmas.do?opcion=1&amp;modo=3&amp;csv=G006754aa93a1c0f4c207e83e00b0936R" text:style-name="Internet_20_link" text:visited-style-name="Visited_20_Internet_20_Link">G006754aa93a1c0f4c207e83e00b0936R</text:a><text:span text:style-name="T30"> </text:span><text:span text:style-name="T25">): </text:span></text:p>
      <text:p text:style-name="P61"><text:span text:style-name="T139">&lt;&lt;Alberto Sánchez López</text:span><text:span text:style-name="T135">, Jefe de la Unidad Administrativa de Mantenimiento y Obras Públicas (según Decreto Nº 5680/2.021, de 24/09/2021), en atención a la contratación del </text:span><text:span text:style-name="T139">Suministro e Instalación del Control y Videovigilancia de Edificio de Aparcamientos en Avda. de La Constitución, Mogán</text:span><text:span text:style-name="T135">, tiene a bien emitir el siguiente:</text:span></text:p>
      <text:p text:style-name="P51">INFORME</text:p>
      <text:p text:style-name="P54"><text:span text:style-name="T6">Primero.- </text:span>Se establece en el artículo 28 de la Ley 9/2017, de 8 de noviembre, de Contratos del Sector Público, por la que se transponen al ordenamiento jurídico español las Directrices del Parlamento Europeo y del Consejo 2014/23/UE y 2014/24/UE, de 26 de febrero de 2014, en atención a la Necesidad e idoneidad del contrato y eficiencia en la contratación: </text:p>
      <text:p text:style-name="P264">1. 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p>
      <text:p text:style-name="P54"><text:span text:style-name="T6">Segundo.- </text:span>El contrato tiene naturaleza de contrato administrativo de suministro, de conformidad con la definición que del mismo contienen los artículos 16 y 25 de la Ley de Contratos del Sector Público, señalando el artículo 16 literalmente: </text:p>
      <text:p text:style-name="P266">1. Son contratos de suministro los que tienen por objeto la adquisición, el arrendamiento financiero, o el arrendamiento, con o sin opción de compra, de productos o bienes muebles.</text:p>
      <text:p text:style-name="P266">(...)</text:p>
      <text:p text:style-name="P54"><text:span text:style-name="T6">Tercero.- </text:span>Se recoge en el artículo 116 de la Ley de Contratos del Sector Público respecto a la iniciación y contenido del expediente de contratación y, en particular, lo recogido en su apartado primero, que literalmente señala que:</text:p>
      <text:p text:style-name="P264">1. La celebración de contratos por parte de las Administraciones Públicas requerirá la previa tramitación del correspondiente expediente, que se iniciará por el órgano de contratación <text:soft-page-break/>motivando la necesidad del contrato en los términos previstos en el artículo 28 de esta Ley y que deberá ser publicado en el perfil de contratante.</text:p>
      <text:p text:style-name="P76"><text:span text:style-name="T19">Cuarto.-</text:span><text:span text:style-name="T18"> El Ayuntamiento de Mogán tiene la necesidad dotar al nuevo aparcamiento situado en la Avenida de La Constitución en Mogán, de un sistema de control y videovigilancia, </text:span>actuaciones necesarias y fundamentales para el funcionamiento, vigilancia y explotación del nuevo aparcamiento, para ello, los trabajos consistirán en el diseño, suministro, instalación y montaje de los elementos necesarios que se relacionan y describen a continuación, y que constituyen la dotación para las plantas de aparcamientos, situadas en la planta-1, planta 1 y planta 2 del edificio, y que a continuación se relaciona:</text:p>
      <text:p text:style-name="P263">Control de Aparcamientos.</text:p>
      <text:p text:style-name="P76">Suministro e instalación del sistema de control de aparcamientos, para controlar el tráfico rodado en el interior. Tiene como objetivo la instalación de las barreras de entrada y salida, y todo su sistema de emisión de interfonía, proximidad, emisión de tickets, así mismo, también se incluyen cajeros automáticos con opciones de lector de billetera, Mifare y Cámara Facial. En cuanto a la gestión de este sistema de control de aparcamiento, se incluye por otro lado, la centralita del sistema de control, caja de pago con opción del lector proximidad precobro y todo el sistema software para telegestionar los equipos, así como la licencia de uso del producto. </text:p>
      <text:p text:style-name="P76">Debido a las características del aparcamiento para poder regular el tráfico interiormente, se instalarán semáforos con lazos sensoriales de presencia, que al detectar el coche, hace que regule la entrada y salida de los mismos, dichos dispositivos, elementos y conexionados están incluidos también en este capítulo. </text:p>
      <text:p text:style-name="P76">Se instalarán con este proyecto, toda la señalización interior del aparcamiento que regula tanto al tráfico rodado con al peatonal. Para ello, se ha definido, cartelería de diferentes dimensiones que dirijan y regule la entrada y salida de personas y coches con total seguridad. </text:p>
      <text:p text:style-name="P265">Videovigilancia del Aparcamiento.</text:p>
      <text:p text:style-name="P76">Suministro e instalación del sistema de vigilancia y telecontrol mediante cámaras (CTV), compuesta por 12 cámaras de vigilancia interconectadas que permita el control desde la oficina de aparcamientos de las diferentes zonas del mismo así como su conexionado con el telecontrol. </text:p>
      <text:p text:style-name="P76">Para ello, se ha definido los diferentes dispositivos, tales como: </text:p>
      <text:list xml:id="list7508088556726611892" text:style-name="L13">
        <text:list-item>
          <text:p text:style-name="P408">NRV (Grabador de vídeo de red)</text:p>
        </text:list-item>
        <text:list-item>
          <text:p text:style-name="P408">Swicht</text:p>
        </text:list-item>
        <text:list-item>
          <text:p text:style-name="P408">Router</text:p>
        </text:list-item>
        <text:list-item>
          <text:p text:style-name="P408">Monitores </text:p>
        </text:list-item>
        <text:list-item>
          <text:p text:style-name="P408">Gabinetes. Bases que sirven como protección soporte para los equipos que se utilizan en los sistemas de videovigilancia. </text:p>
        </text:list-item>
        <text:list-item>
          <text:p text:style-name="P408">Cámaras IP</text:p>
        </text:list-item>
      </text:list>
      <text:p text:style-name="P76"><text:span text:style-name="T19">Quinto.- </text:span><text:span text:style-name="T18">Para la adopción del acuerdo encaminado a declarar la necesidad e idoneidad del contrato, así como para que se dé inicio al expediente de contratación, es competente la Junta de Gobierno Local, </text:span>en virtud de las delegaciones efectuadas por la Alcaldesa de este Ayuntamiento, mediante Decreto <text:span text:style-name="T18">número 3347/2023, de 19 de junio.</text:span></text:p>
      <text:p text:style-name="P266">Por todo ello y en base a lo anteriormente expuesto, tengo a bien formular la siguiente:</text:p>
      <text:p text:style-name="P51">PROPUESTA</text:p>
      <text:p text:style-name="P268"><text:span text:style-name="T139">Primero</text:span><text:span text:style-name="T135">.- Declarar la necesidad e idoneidad del contrato del </text:span><text:span text:style-name="T139">Suministro e Instalación del Control y Videovigilancia de Edificio de Aparcamientos en Avda. de La Constitución, Mogán.</text:span></text:p>
      <text:p text:style-name="P268"><text:span text:style-name="T139">Segundo</text:span><text:span text:style-name="T135">.- Iniciar el expediente de contratación del </text:span><text:span text:style-name="T139">Suministro e Instalación del Control y Videovigilancia de Edificio de Aparcamientos en Avda. de La Constitución, Mogán.</text:span></text:p>
      <text:p text:style-name="P264"><text:soft-page-break/><text:span text:style-name="T6">Tercero.-</text:span> Dar traslado del acuerdo adoptado a la Unidad Administrativa de Mantenimiento y Obras Públicas y a la Unidad de Contratación de este Ilustre Ayuntamiento.</text:p>
      <text:p text:style-name="P264">Es cuanto tienen a bien informar desde el punto de vista técnico, de acuerdo con la información disponible. El presente Informe consta de DOS (2) páginas.</text:p>
      <text:p text:style-name="P75"><text:span text:style-name="T80">CONSIDERANDO</text:span><text:span text:style-name="T18"> que la adopción de este acuerdo es competencia de esta Junta de Gobierno Local en virtud de las delegaciones efectuadas por la Alcaldesa de este Ayuntamiento, mediante Decreto 2023/3347 de fecha 19 de junio de 2023.</text:span></text:p>
      <text:p text:style-name="P267">En su virtud, y conforme a tales antecedentes, <text:span text:style-name="T6">PROPONGO</text:span> a la Junta de Gobierno Local:</text:p>
      <text:p text:style-name="P268"><text:span text:style-name="T6">PRIMERO</text:span>.- Declarar la necesidad e idoneidad del contrato del <text:span text:style-name="T6">Suministro e Instalación del Control y Videovigilancia de Edificio de Aparcamientos en Avda. de La Constitución, T.M. Mogán.</text:span></text:p>
      <text:p text:style-name="P268"><text:span text:style-name="T6">SEGUNDO</text:span>.- Iniciar el expediente de contratación del <text:span text:style-name="T6">Suministro e Instalación del Control y Videovigilancia de Edificio de Aparcamientos en Avda. de La Constitución, T.M. Mogán.</text:span></text:p>
      <text:p text:style-name="P268"><text:span text:style-name="T6">TERCERO.-</text:span> Dar traslado del acuerdo adoptado a la Unidad Administrativa de Mantenimiento y Obras Públicas y a la Unidad de Contratación de este Ilustre Ayuntamiento.”</text:p>
      <text:p text:style-name="P268"/>
      <text:p text:style-name="P48">Considerando que la adopción de este acuerdo es competencia de esta Junta de Gobierno Local, en virtud de las delegaciones efectuadas por la Alcaldesa de este Ayuntamiento, mediante Decreto número 3347/2023, de 19 de junio.</text:p>
      <text:p text:style-name="P48">La Junta de Gobierno Local, acuerda aprobar la propuesta emitida en los términos que se recogen precedentemente.</text:p>
      <text:p text:style-name="Text_20_body"/>
      <text:p text:style-name="Text_20_body"><text:line-break/><text:tab/><text:span text:style-name="Strong_20_Emphasis"><text:span text:style-name="T11">11.-Expte. 6489/2024. Propuesta para la aprobación del Plan de Seguridad y Salud del proyecto de "ACONDICIONAMIENTO ACCESIBILIDAD ESCALERAS EN AVDA. GRAN CANARIA, PUERTO RICO - T. M. DE MOGÁN", actuación subvencionada a través del Plan de Recuperación Transformación y Resiliencia - Next Generation EU, dentro del Componente 14, denominado "Plan de Modernización y Competitividad del Sector Turístico...". Ref.: 24-OBR-21.</text:span></text:span></text:p>
      <text:p text:style-name="P257">“Unidad Administrativa de Obras Públicas</text:p>
      <text:p text:style-name="P257">JMNR/PBV/tsj</text:p>
      <text:p text:style-name="P261"><text:span text:style-name="Fuente_20_de_20_párrafo_20_predeter."><text:span text:style-name="T105">Expte.: 6489/2024 “A</text:span></text:span><text:span text:style-name="Fuente_20_de_20_párrafo_20_predeter."><text:span text:style-name="T519">CONDICIONAMIENTO ACCESIBILIDAD ESCALERAS EN AVDA. GRAN CANARIA, PUERTO RICO – 2024, T. M. DE MOGÁN</text:span></text:span><text:span text:style-name="Fuente_20_de_20_párrafo_20_predeter."><text:span text:style-name="T105">”</text:span></text:span><text:span text:style-name="Fuente_20_de_20_párrafo_20_predeter."><text:span text:style-name="T106">. </text:span></text:span></text:p>
      <text:p text:style-name="P261"><text:span text:style-name="Fuente_20_de_20_párrafo_20_predeter."><text:span text:style-name="T227">Ref.: 24-OBR-21</text:span></text:span></text:p>
      <text:p text:style-name="P261"><text:span text:style-name="Fuente_20_de_20_párrafo_20_predeter."><text:span text:style-name="T227">Asunto: Aprobación del Plan de Seguridad y Salud de la obra.</text:span></text:span></text:p>
      <text:p text:style-name="P262"/>
      <text:p text:style-name="P344"/>
      <text:p text:style-name="P345"/>
      <text:p text:style-name="P294"><text:span text:style-name="Strong_20_Emphasis"><text:span text:style-name="T482">JUAN MENCEY NAVARRO ROMERO</text:span></text:span><text:span text:style-name="T504">, Primer </text:span><text:span text:style-name="Fuente_20_de_20_párrafo_20_predeter."><text:span text:style-name="T490">Teniente Alcalde de Área de Servicios de Desarrollo (Urbanismo, Promoción Turística y Seguridad) (según Decreto nº 2023/3349, de fecha 19 de junio de 2023) teniendo en cuenta la ausencia del Concejal del Área de Gobierno de Medio Ambiente, </text:span></text:span><text:span text:style-name="Fuente_20_de_20_párrafo_20_predeter."><text:span text:style-name="T484">Servicios Públicos, Obras Públicas y Embellecimiento, </text:span></text:span><text:span text:style-name="Fuente_20_de_20_párrafo_20_predeter."><text:span text:style-name="T323">y </text:span></text:span><text:span text:style-name="Fuente_20_de_20_párrafo_20_predeter."><text:span text:style-name="T325">en ejercicio de las competencias que me han sido conferidas en virtud de la delegación efectuada por la Alcaldía de este Ayuntamiento, mediante Decreto 2023/3383 de 21 de junio de 2023, que establece el</text:span></text:span><text:span text:style-name="Fuente_20_de_20_párrafo_20_predeter."><text:span text:style-name="T332"> “Orden de sustitución y precedencias de las distintas Áreas de Gobierno y Concejalías”</text:span></text:span><text:span text:style-name="Fuente_20_de_20_párrafo_20_predeter."><text:span text:style-name="T325"> y en</text:span></text:span><text:span text:style-name="Strong_20_Emphasis"><text:span text:style-name="T484"> relación con el expediente tramitado para la ejecución de la obra</text:span></text:span><text:span text:style-name="Strong_20_Emphasis"><text:span text:style-name="T563"> </text:span></text:span><text:span text:style-name="Strong_20_Emphasis"><text:span text:style-name="T483">“</text:span></text:span><text:span text:style-name="Fuente_20_de_20_párrafo_20_predeter."><text:span text:style-name="T459">ACONDICIONAMIENTO ACCESIBILIDAD ESCALERAS EN AVDA. GRAN CANARIA - 2024, PUERTO RICO -T.M. DE MOGÁN ”,</text:span></text:span><text:span text:style-name="Fuente_20_de_20_párrafo_20_predeter."><text:span text:style-name="T359"> </text:span></text:span><text:span text:style-name="Fuente_20_de_20_párrafo_20_predeter."><text:span text:style-name="T329">actuación subvencionada a través del </text:span></text:span><text:span text:style-name="Fuente_20_de_20_párrafo_20_predeter."><text:span text:style-name="T327">Plan de Recuperación Transformación y Resiliencia – Next Generation EU, dentro del Componente 14, denominado “Plan de Modernización y Competitividad del Sector Turístico”, en la inversión: «3. Estrategias de Resiliencia Turística para Territorios Extrapeninsulares</text:span></text:span><text:span text:style-name="Fuente_20_de_20_párrafo_20_predeter."><text:span text:style-name="T328">;</text:span></text:span><text:span text:style-name="Fuente_20_de_20_párrafo_20_predeter."><text:span text:style-name="T330"> visto el Informe emitido por el Director de ejecución y Coordinador de Seguridad y Salud, <text:s/>y atendiendo al procedimiento y a la legislación aplicable, se emite la presente:</text:span></text:span></text:p>
      <text:p text:style-name="P295"/>
      <text:p text:style-name="P299">PROPUESTA</text:p>
      <text:p text:style-name="P300"/>
      <text:p text:style-name="P302"><text:span text:style-name="Fuente_20_de_20_párrafo_20_predeter."><text:span text:style-name="T346">ANTECEDENTES ADMINISTRATIVOS</text:span></text:span><text:span text:style-name="Fuente_20_de_20_párrafo_20_predeter."><text:span text:style-name="T345">.</text:span></text:span></text:p>
      <text:p text:style-name="P303"><text:span text:style-name="T564">&gt; VISTA</text:span><text:span text:style-name="T152"> la </text:span><text:span text:style-name="T133">Orden nº 98/2024, de 18/03/2024, de la Consejera de Turismo y Empleo</text:span><text:span text:style-name="T152">, por la que se resuelve conceder una subvención al Ayuntamiento de Mogán, en virtud de la convocatoria aprobada por Orden de 29 de diciembre de 2023, que se aprueba las bases reguladoras y convoca para el ejercicio 2024 subvenciones, en régimen de concurrencia no competitiva, para financiar proyectos de </text:span><text:soft-page-break/><text:span text:style-name="T152">la Estrategia de Resiliencia Turística en Canarias, dentro del programa de actuaciones con entidades locales en infraestructuras turísticas, en el marco del Plan de Recuperación, Transformación y Resiliencia, financiado por la Unión Europea «Next Generation EU». (csv</text:span><text:span text:style-name="T4">: </text:span><text:a xlink:type="simple" xlink:href="https://oat.mogan.es:8448/ventanilla/web/validacionFirmas.do?opcion=1&amp;modo=3&amp;csv=W006754aa9111307f8e07e814c030c31Z" text:style-name="Internet_20_link" text:visited-style-name="Visited_20_Internet_20_Link"><text:span text:style-name="T565">W006754aa9111307f8e07e814c030c31Z</text:span></text:a><text:span text:style-name="T4">).</text:span></text:p>
      <text:p text:style-name="P304"/>
      <text:p text:style-name="P304"/>
      <text:p text:style-name="P347"><text:span text:style-name="T567"><text:tab/></text:span><text:span text:style-name="T520">&gt; ATENDIENDO</text:span><text:span text:style-name="T521"> a que la</text:span><text:span text:style-name="T522"> Junta de Gobierno Local en sesión celebrada en fecha 16 de octubre de 2024 (csv</text:span><text:span text:style-name="T528">: </text:span><text:a xlink:type="simple" xlink:href="https://oat.mogan.es:8448/ventanilla/web/validacionFirmas.do?opcion=1&amp;modo=3&amp;csv=Z006754aa9121105af607e81bd0a071dU" text:style-name="Internet_20_link" text:visited-style-name="Visited_20_Internet_20_Link">Z006754aa9121105af607e81bd0a071dU</text:a><text:span text:style-name="T528">),</text:span><text:span text:style-name="T522"> acuerda adjudicar el contrato de ejecución de la obra</text:span><text:span text:style-name="Strong_20_Emphasis"><text:span text:style-name="T347"> </text:span></text:span><text:span text:style-name="Fuente_20_de_20_párrafo_20_predeter."><text:span text:style-name="T335">“Acondicionamiento Accesibilidad Escaleras en Avda. Gran Canaria – 2024 - Puerto Rico - T. M. de Mogán</text:span></text:span><text:span text:style-name="Fuente_20_de_20_párrafo_20_predeter."><text:span text:style-name="T349">”</text:span></text:span><text:span text:style-name="Fuente_20_de_20_párrafo_20_predeter."><text:span text:style-name="T348">,</text:span></text:span><text:span text:style-name="T522"> </text:span><text:span text:style-name="Fuente_20_de_20_párrafo_20_predeter."><text:span text:style-name="T359"><text:s/></text:span></text:span><text:span text:style-name="Fuente_20_de_20_párrafo_20_predeter."><text:span text:style-name="T329">actuación subvencionada a través del </text:span></text:span><text:span text:style-name="Fuente_20_de_20_párrafo_20_predeter."><text:span text:style-name="T327">Plan de Recuperación Transformación y Resiliencia – Next Generation EU, dentro del Componente 14, denominado “Plan de Modernización y Competitividad del Sector Turístico”, en la inversión: «3. Estrategias de Resiliencia Turística para Territorios Extrapeninsulares</text:span></text:span><text:span text:style-name="Fuente_20_de_20_párrafo_20_predeter."><text:span text:style-name="T328">;</text:span></text:span><text:span text:style-name="Fuente_20_de_20_párrafo_20_predeter."><text:span text:style-name="T360"> <text:s/></text:span></text:span><text:span text:style-name="Fuente_20_de_20_párrafo_20_predeter."><text:span text:style-name="T522">a la entidad</text:span></text:span><text:span text:style-name="Fuente_20_de_20_párrafo_20_predeter."><text:span text:style-name="T524"> CITANIAS OBRAS Y SERVICIOS, S,L.U.</text:span></text:span><text:span text:style-name="Fuente_20_de_20_párrafo_20_predeter."><text:span text:style-name="T523">, con C.I.F: B-15675515</text:span></text:span><text:span text:style-name="T527">;</text:span><text:span text:style-name="Fuente_20_de_20_párrafo_20_predeter."><text:span text:style-name="T464"> por un importe total de</text:span></text:span><text:span text:style-name="Fuente_20_de_20_párrafo_20_predeter."><text:span text:style-name="T469"> 821.246,41 euros </text:span></text:span><text:span text:style-name="Fuente_20_de_20_párrafo_20_predeter."><text:span text:style-name="T464">(incluido 7% IGIC)</text:span></text:span><text:span text:style-name="T505">;</text:span><text:span text:style-name="Fuente_20_de_20_párrafo_20_predeter."><text:span text:style-name="T464"> y un plazo de ejecución de </text:span></text:span><text:span text:style-name="Fuente_20_de_20_párrafo_20_predeter."><text:span text:style-name="T460">5 meses (150 días naturales);</text:span></text:span><text:span text:style-name="Fuente_20_de_20_párrafo_20_predeter."><text:span text:style-name="T464"> ofertándose respecto a los restantes criterios de adjudicación:</text:span></text:span></text:p>
      <text:p text:style-name="P347"><text:span text:style-name="Fuente_20_de_20_párrafo_20_predeter."><text:span text:style-name="T464"/></text:span></text:p>
      <text:p text:style-name="P20"><text:span text:style-name="Fuente_20_de_20_párrafo_20_predeter.4"><text:span text:style-name="T438">FASE 1: CRITERIOS NO AUTOMÁTICOS O EVALUABLES MEDIANTE JUICIO DE VALOR (30 puntos).</text:span></text:span></text:p>
      <text:p text:style-name="P287"><text:span text:style-name="Fuente_20_de_20_párrafo_20_predeter."><text:span text:style-name="T464">Criterio <text:s/>de adjudicación nº1 – Organización y previsión de duración de los distintos tajos.</text:span></text:span><text:span text:style-name="Fuente_20_de_20_párrafo_20_predeter."><text:span text:style-name="T460">Sí.</text:span></text:span></text:p>
      <text:p text:style-name="P362"><text:span text:style-name="Fuente_20_de_20_párrafo_20_predeter.4"><text:span text:style-name="T525">FASE 2: CRITERIOS AUTOMÁTICOS O EVALUABLES MEDIANTE FORMULA (70 puntos).</text:span></text:span></text:p>
      <text:p text:style-name="P287"><text:span text:style-name="Fuente_20_de_20_párrafo_20_predeter."><text:span text:style-name="T464">- Criterio <text:s/>de adjudicación nº2 –</text:span></text:span><text:span text:style-name="Fuente_20_de_20_párrafo_20_predeter."><text:span text:style-name="T470"> Relación prudencia/ Baja de la oferta económica:</text:span></text:span><text:span text:style-name="Fuente_20_de_20_párrafo_20_predeter."><text:span text:style-name="T471"> </text:span></text:span><text:span text:style-name="Fuente_20_de_20_párrafo_20_predeter."><text:span text:style-name="T461">Si</text:span></text:span><text:span text:style-name="Fuente_20_de_20_párrafo_20_predeter."><text:span text:style-name="T465">.</text:span></text:span></text:p>
      <text:p text:style-name="P287"><text:span text:style-name="Fuente_20_de_20_párrafo_20_predeter."><text:span text:style-name="T466">- Criterio <text:s/>de adjudicación nº3 – </text:span></text:span><text:span text:style-name="Fuente_20_de_20_párrafo_20_predeter."><text:span text:style-name="T472">Reducción del plazo de ejecución de obra</text:span></text:span><text:span text:style-name="Fuente_20_de_20_párrafo_20_predeter."><text:span text:style-name="T466">. Sí</text:span></text:span></text:p>
      <text:p text:style-name="P287"><text:span text:style-name="Fuente_20_de_20_párrafo_20_predeter."><text:span text:style-name="T464">- Criterio <text:s/>de adjudicación nº4 - </text:span></text:span><text:span text:style-name="Fuente_20_de_20_párrafo_20_predeter."><text:span text:style-name="T470">Visita a la zona de actuación</text:span></text:span><text:span text:style-name="Fuente_20_de_20_párrafo_20_predeter."><text:span text:style-name="T467">: </text:span></text:span><text:span text:style-name="Fuente_20_de_20_párrafo_20_predeter."><text:span text:style-name="T462">Si</text:span></text:span><text:span text:style-name="Fuente_20_de_20_párrafo_20_predeter."><text:span text:style-name="T467"> realiza la visita conforme a lo establecido en el P.C.A.P. <text:s/></text:span></text:span></text:p>
      <text:p text:style-name="P293"><text:span text:style-name="Fuente_20_de_20_párrafo_20_predeter."><text:span text:style-name="T529">- Criterio de adjudicación nº5 - </text:span></text:span><text:span text:style-name="Fuente_20_de_20_párrafo_20_predeter."><text:span text:style-name="T530">Incremento de plazo de garantía</text:span></text:span><text:span text:style-name="Fuente_20_de_20_párrafo_20_predeter."><text:span text:style-name="T531">: Comprometiéndose a garantizar la obra durante </text:span></text:span><text:span text:style-name="Fuente_20_de_20_párrafo_20_predeter."><text:span text:style-name="T532">10 años</text:span></text:span><text:span text:style-name="Fuente_20_de_20_párrafo_20_predeter."><text:span text:style-name="T531">. </text:span></text:span></text:p>
      <text:p text:style-name="P293"><text:span text:style-name="Fuente_20_de_20_párrafo_20_predeter."><text:span text:style-name="T566"/></text:span></text:p>
      <text:p text:style-name="P288"><text:span text:style-name="T447">Y, de acuerdo con los términos de su oferta en relación a los restantes criterios de adjudicación, relativos a la </text:span><text:span text:style-name="T448">oferta sujeta a evaluación previa - Criterios: No automáticos o evaluables mediante juicio de valor</text:span><text:span text:style-name="T447"> (ver Informe Técnico de fecha 03 de septiembre de 2024, y Mesa de Contratación celebrada en fecha 10 de septiembre de 2024) y, atendiendo en todo c</text:span><text:span text:style-name="T446">aso al pliego de cláusulas administrativas particulares y al proyecto de la obra, al considerarse que es la oferta más ventajosa, según el orden decreciente en que han quedado clasificadas las ofertas presentadas, admitidas y que no han sido declaradas anormales o desproporcionadas; así como designar</text:span><text:span text:style-name="T570"> </text:span><text:span text:style-name="T571">a <text:s/></text:span><text:span text:style-name="T572">D. Pablo Bosch Valle </text:span><text:span text:style-name="T571">(Arquitecto </text:span><text:span text:style-name="T571">Técnico Municipal),</text:span><text:span text:style-name="T572"> </text:span><text:span text:style-name="T571">como Director de Obra, y Coordinador de Seguridad y Salud y como Directora de Ejecución de instalaciones a la Técnica municipal</text:span><text:span text:style-name="T572"> Doña Ana Santana Cabrera.</text:span></text:p>
      <text:p text:style-name="P289"/>
      <text:p text:style-name="P291"><text:span text:style-name="Fuente_20_de_20_párrafo_20_predeter."><text:span text:style-name="T361">&gt; VISTO </text:span></text:span><text:span text:style-name="Fuente_20_de_20_párrafo_20_predeter."><text:span text:style-name="T362">el </text:span></text:span><text:span text:style-name="Fuente_20_de_20_párrafo_20_predeter."><text:span text:style-name="T363">Informe - Propuesta</text:span></text:span><text:span text:style-name="Fuente_20_de_20_párrafo_20_predeter."><text:span text:style-name="T362"> de fecha 28/11/2024, emitido por el Director de Obra y Coordinador de Seguridad y Salud (</text:span></text:span><text:span text:style-name="Fuente_20_de_20_párrafo_20_predeter."><text:span text:style-name="T364">csv: </text:span></text:span><text:a xlink:type="simple" xlink:href="https://oat.mogan.es:8448/ventanilla/web/validacionFirmas.do?opcion=1&amp;modo=3&amp;csv=k006754aa9051c0acdf07e81d50b0c0dK" text:style-name="Internet_20_link" text:visited-style-name="Visited_20_Internet_20_Link"><text:span text:style-name="Fuente_20_de_20_párrafo_20_predeter.">k006754aa9051c0acdf07e81d50b0c0dK</text:span></text:a><text:span text:style-name="Fuente_20_de_20_párrafo_20_predeter."><text:span text:style-name="T362">) <text:s/>, en el que se establece literalmente: </text:span></text:span></text:p>
      <text:p text:style-name="P304"/>
      <text:p text:style-name="P304"/>
      <text:p text:style-name="P304"/>
      <text:p text:style-name="P307"><text:span text:style-name="Fuente_20_de_20_párrafo_20_predeter."><text:span text:style-name="T507">&lt;&lt; Pablo Bosch Valle</text:span></text:span><text:span text:style-name="Fuente_20_de_20_párrafo_20_predeter."><text:span text:style-name="T511">, Técnico de Administración Especial (Arquitecto Técnico), del Servicio de Mantenimiento y Obras Públicas de este Ayuntamiento de Mogán, </text:span></text:span><text:span text:style-name="Fuente_20_de_20_párrafo_20_predeter."><text:span text:style-name="T491">en relación con el expediente “</text:span></text:span><text:span text:style-name="Fuente_20_de_20_párrafo_20_predeter."><text:span text:style-name="T494">24</text:span></text:span><text:span text:style-name="Fuente_20_de_20_párrafo_20_predeter."><text:span text:style-name="T478">-OBR-21 ACONDICIONAMIENTO DE ESCALERAS EN AVENIDA DE GRAN CANARIA, PUERTO RICO-2024</text:span></text:span><text:span text:style-name="Fuente_20_de_20_párrafo_20_predeter."><text:span text:style-name="T533"> </text:span></text:span><text:span text:style-name="Fuente_20_de_20_párrafo_20_predeter."><text:span text:style-name="T535">–</text:span></text:span><text:span text:style-name="Fuente_20_de_20_párrafo_20_predeter."><text:span text:style-name="T533">T. M. </text:span></text:span><text:span text:style-name="T576">DE MOGÁN</text:span><text:span text:style-name="Fuente_20_de_20_párrafo_20_predeter."><text:span text:style-name="T495">”</text:span></text:span><text:span text:style-name="Fuente_20_de_20_párrafo_20_predeter."><text:span text:style-name="T497"> calidad de director de ejecución de obra y coordinador de seguridad y salud en fase de ejecución, tiene a bien emitir el siguiente </text:span></text:span><text:span text:style-name="T513">siguiente:</text:span></text:p>
      <text:p text:style-name="P370"/>
      <text:p text:style-name="P371">INFORME </text:p>
      <text:p text:style-name="P370"/>
      <text:p text:style-name="P373"><text:span text:style-name="Fuente_20_de_20_párrafo_20_predeter."><text:span text:style-name="T512"><text:tab/></text:span></text:span><text:span text:style-name="Fuente_20_de_20_párrafo_20_predeter."><text:span text:style-name="T518">Antecedentes</text:span></text:span></text:p>
      <text:p text:style-name="P21"/>
      <text:list xml:id="list724290523974851483" text:style-name="L14">
        <text:list-item>
          <text:p text:style-name="P376"><text:span text:style-name="Fuente_20_de_20_párrafo_20_predeter."><text:span text:style-name="T507">Asunto:</text:span></text:span><text:span text:style-name="Fuente_20_de_20_párrafo_20_predeter."><text:span text:style-name="T513"> Aprobación del Plan de Seguridad y Salud.</text:span></text:span></text:p>
        </text:list-item>
        <text:list-item>
          <text:p text:style-name="P377"><text:span text:style-name="Fuente_20_de_20_párrafo_20_predeter."><text:span text:style-name="T507">Obra: </text:span></text:span><text:span text:style-name="Fuente_20_de_20_párrafo_20_predeter."><text:span text:style-name="T479">“</text:span></text:span><text:span text:style-name="Fuente_20_de_20_párrafo_20_predeter."><text:span text:style-name="T480">24</text:span></text:span><text:span text:style-name="Fuente_20_de_20_párrafo_20_predeter."><text:span text:style-name="T481">-OBR-21 ACONDICIONAMIENTO DE ESCALERAS EN AVENIDA DE GRAN CANARIA, PUERTO RICO-2024</text:span></text:span><text:span text:style-name="Fuente_20_de_20_párrafo_20_predeter."><text:span text:style-name="T533"> </text:span></text:span><text:span text:style-name="Fuente_20_de_20_párrafo_20_predeter."><text:span text:style-name="T535">–</text:span></text:span><text:span text:style-name="Fuente_20_de_20_párrafo_20_predeter."><text:span text:style-name="T533">T. M. </text:span></text:span><text:span text:style-name="Fuente_20_de_20_párrafo_20_predeter."><text:span text:style-name="T536">DE MOGÁN</text:span></text:span><text:span text:style-name="Fuente_20_de_20_párrafo_20_predeter."><text:span text:style-name="T480">”</text:span></text:span></text:p>
        </text:list-item>
        <text:list-item>
          <text:p text:style-name="P376"><text:span text:style-name="Fuente_20_de_20_párrafo_20_predeter."><text:span text:style-name="T507">Situación: AVENIDA DE GRAN CANARIA PUERTO RICO. TM DE MOGÁN</text:span></text:span><text:span text:style-name="Fuente_20_de_20_párrafo_20_predeter."><text:span text:style-name="T514">.</text:span></text:span></text:p>
        </text:list-item>
        <text:list-item>
          <text:p text:style-name="P376"><text:soft-page-break/><text:span text:style-name="Fuente_20_de_20_párrafo_20_predeter."><text:span text:style-name="T507">Promotor:</text:span></text:span><text:span text:style-name="Fuente_20_de_20_párrafo_20_predeter."><text:span text:style-name="T513"> Ayuntamiento de Mogán.</text:span></text:span></text:p>
        </text:list-item>
        <text:list-item>
          <text:p text:style-name="P376"><text:span text:style-name="Fuente_20_de_20_párrafo_20_predeter."><text:span text:style-name="T507">Autor del Proyecto:</text:span></text:span><text:span text:style-name="Fuente_20_de_20_párrafo_20_predeter."><text:span text:style-name="T513"> </text:span></text:span><text:span text:style-name="Fuente_20_de_20_párrafo_20_predeter."><text:span text:style-name="T514">D. ALBERTO SÁNCHEZ LÓPEZ. (ARQUITECTO MUNICIPAL)</text:span></text:span></text:p>
        </text:list-item>
        <text:list-item>
          <text:p text:style-name="P376"><text:span text:style-name="Fuente_20_de_20_párrafo_20_predeter."><text:span text:style-name="T507">Autor del estudio <text:s/>de Seguridad y Salud:</text:span></text:span><text:span text:style-name="Fuente_20_de_20_párrafo_20_predeter."><text:span text:style-name="T508"> </text:span></text:span><text:span text:style-name="Fuente_20_de_20_párrafo_20_predeter."><text:span text:style-name="T514">D. ALBERTO SÁNCHEZ LÓPEZ. (ARQUITECTO MUNICIPAL)</text:span></text:span><text:span text:style-name="Fuente_20_de_20_párrafo_20_predeter."><text:span text:style-name="T515">.</text:span></text:span><text:span text:style-name="Fuente_20_de_20_párrafo_20_predeter."><text:span text:style-name="T539"> <text:s text:c="83"/></text:span></text:span></text:p>
        </text:list-item>
        <text:list-item>
          <text:p text:style-name="P377"><text:span text:style-name="Fuente_20_de_20_párrafo_20_predeter."><text:span text:style-name="T540">Director de obra y coordinador de seguridad y salud en fase de ejecución: </text:span></text:span><text:span text:style-name="Fuente_20_de_20_párrafo_20_predeter."><text:span text:style-name="T539">D. PABLO BOSCH VALLE (ARQUITECTO TÉCNICO MUNICIPAL)</text:span></text:span></text:p>
        </text:list-item>
        <text:list-item>
          <text:p text:style-name="P376"><text:span text:style-name="Fuente_20_de_20_párrafo_20_predeter."><text:span text:style-name="T507">Contratista: </text:span></text:span><text:span text:style-name="Fuente_20_de_20_párrafo_20_predeter."><text:span text:style-name="T517">CITANIAS OBRAS Y SERVICIOS, S.L.U.</text:span></text:span><text:span text:style-name="Fuente_20_de_20_párrafo_20_predeter."><text:span text:style-name="T509">,</text:span></text:span><text:span text:style-name="Fuente_20_de_20_párrafo_20_predeter."><text:span text:style-name="T514"> con </text:span></text:span><text:span text:style-name="Fuente_20_de_20_párrafo_20_predeter."><text:span text:style-name="T509">CIF: </text:span></text:span><text:span text:style-name="Fuente_20_de_20_párrafo_20_predeter."><text:span text:style-name="T510">B15675515</text:span></text:span></text:p>
        </text:list-item>
        <text:list-item>
          <text:p text:style-name="P376"><text:span text:style-name="Fuente_20_de_20_párrafo_20_predeter."><text:span text:style-name="T507">Autor del Plan de Seguridad y Salud:</text:span></text:span><text:span text:style-name="Fuente_20_de_20_párrafo_20_predeter."><text:span text:style-name="T513"> CABEZUDO CARDONA MARC-</text:span></text:span><text:span text:style-name="Fuente_20_de_20_párrafo_20_predeter."><text:span text:style-name="T514"> Técnico Superior PRL</text:span></text:span></text:p>
        </text:list-item>
        <text:list-item>
          <text:p text:style-name="P376"><text:span text:style-name="Fuente_20_de_20_párrafo_20_predeter."><text:span text:style-name="T514">con DNI: 21761864T</text:span></text:span></text:p>
        </text:list-item>
      </text:list>
      <text:p text:style-name="P364"><text:span text:style-name="Fuente_20_de_20_párrafo_20_predeter."><text:span text:style-name="T507"/></text:span></text:p>
      <text:p text:style-name="P365"><text:span text:style-name="Fuente_20_de_20_párrafo_20_predeter."><text:span text:style-name="T507"/></text:span></text:p>
      <text:p text:style-name="P25"><text:span text:style-name="T502"><text:tab/></text:span><text:span text:style-name="T503">Consideraciones</text:span></text:p>
      <text:p text:style-name="P23"/>
      <text:p text:style-name="P347"><text:span text:style-name="Fuente_20_de_20_párrafo_20_predeter."><text:span text:style-name="T513"><text:tab/>1</text:span></text:span><text:span text:style-name="Fuente_20_de_20_párrafo_20_predeter."><text:span text:style-name="T507">.-</text:span></text:span><text:span text:style-name="Fuente_20_de_20_párrafo_20_predeter."><text:span text:style-name="T513"> Que el Plan de Seguridad y Salud presentado por </text:span></text:span><text:span text:style-name="Fuente_20_de_20_párrafo_20_predeter."><text:span text:style-name="T510">CITANIAS OBRAS Y SERVICIOS, S.L.U.</text:span></text:span><text:span text:style-name="Fuente_20_de_20_párrafo_20_predeter."><text:span text:style-name="T509">,</text:span></text:span><text:span text:style-name="Fuente_20_de_20_párrafo_20_predeter."><text:span text:style-name="T507"> </text:span></text:span><text:span text:style-name="Fuente_20_de_20_párrafo_20_predeter."><text:span text:style-name="T513">para su aplicación en la obra arriba mencionada, desarrolla el contenido del estudio <text:s/>de Seguridad y Salud que forma parte del proyecto de la obra.</text:span></text:span></text:p>
      <text:p text:style-name="P347"><text:span text:style-name="Fuente_20_de_20_párrafo_20_predeter."><text:span text:style-name="T513"/></text:span></text:p>
      <text:p text:style-name="P347"><text:span text:style-name="Fuente_20_de_20_párrafo_20_predeter."><text:span text:style-name="T513"><text:tab/>2</text:span></text:span><text:span text:style-name="Fuente_20_de_20_párrafo_20_predeter."><text:span text:style-name="T507">.-</text:span></text:span><text:span text:style-name="Fuente_20_de_20_párrafo_20_predeter."><text:span text:style-name="T513"> Que el Plan se ajusta a lo indicado en el R. D. 1627/1997, de 24 de Octubre, que conforme a lo establecido en su artículo 7.4, cualquier modificación al citado plan que pretenda introducir el contratista durante la ejecución de los trabajos, requerirá para su efectiva aplicación, <text:s/>la expresa aprobación por parte de los órganos competentes, así como de su traslado a los diversos agentes intervinientes.</text:span></text:span></text:p>
      <text:p text:style-name="P347"><text:span text:style-name="Fuente_20_de_20_párrafo_20_predeter."><text:span text:style-name="T513"/></text:span></text:p>
      <text:p text:style-name="P347"><text:span text:style-name="Fuente_20_de_20_párrafo_20_predeter."><text:span text:style-name="T513"><text:tab/>3</text:span></text:span><text:span text:style-name="Fuente_20_de_20_párrafo_20_predeter."><text:span text:style-name="T507">.-</text:span></text:span><text:span text:style-name="Fuente_20_de_20_párrafo_20_predeter."><text:span text:style-name="T513"> El Plan de Seguridad y Salud presentado es técnicamente correcto y la documentación se considera completa a los condicionamientos exigibles al Plan de Seguridad y Salud, por lo que se informa </text:span></text:span><text:span text:style-name="Fuente_20_de_20_párrafo_20_predeter."><text:span text:style-name="T507">FAVORABLEMENTE </text:span></text:span><text:span text:style-name="Fuente_20_de_20_párrafo_20_predeter."><text:span text:style-name="T513">y se propone para su aprobación.</text:span></text:span></text:p>
      <text:p text:style-name="P24"/>
      <text:p text:style-name="P24">PROPUESTA</text:p>
      <text:p text:style-name="P22"/>
      <text:p text:style-name="P366">Elevar a la Junta de Gobierno Local, <text:s/>para su aprobación si procede:</text:p>
      <text:p text:style-name="P366"/>
      <text:p text:style-name="P368"><text:span text:style-name="Fuente_20_de_20_párrafo_20_predeter."><text:span text:style-name="T541"><text:tab/>Primero.-</text:span></text:span><text:span text:style-name="Fuente_20_de_20_párrafo_20_predeter."><text:span text:style-name="T542"> </text:span></text:span><text:span text:style-name="T543">L</text:span><text:span text:style-name="T544">a Aprobación del Plan</text:span><text:span text:style-name="T543"> de Seguridad y Salud de la obra </text:span><text:span text:style-name="Fuente_20_de_20_párrafo_20_predeter."><text:span text:style-name="T549">“</text:span></text:span><text:span text:style-name="Fuente_20_de_20_párrafo_20_predeter."><text:span text:style-name="T550">24</text:span></text:span><text:span text:style-name="Fuente_20_de_20_párrafo_20_predeter."><text:span text:style-name="T551">-OBR-21 ACONDICIONAMIENTO DE ESCALERAS EN AVENIDA DE GRAN CANARIA, PUERTO RICO-2024</text:span></text:span><text:span text:style-name="Fuente_20_de_20_párrafo_20_predeter."><text:span text:style-name="T533"> </text:span></text:span><text:span text:style-name="Fuente_20_de_20_párrafo_20_predeter."><text:span text:style-name="T535">–</text:span></text:span><text:span text:style-name="Fuente_20_de_20_párrafo_20_predeter."><text:span text:style-name="T533">T. M. </text:span></text:span><text:span text:style-name="Fuente_20_de_20_párrafo_20_predeter."><text:span text:style-name="T536">DE MOGÁN</text:span></text:span><text:span text:style-name="Fuente_20_de_20_párrafo_20_predeter."><text:span text:style-name="T550">”</text:span></text:span></text:p>
      <text:p text:style-name="P368"><text:span text:style-name="Fuente_20_de_20_párrafo_20_predeter."><text:span text:style-name="T552"/></text:span></text:p>
      <text:p text:style-name="P347"><text:span text:style-name="Fuente_20_de_20_párrafo_20_predeter."><text:span text:style-name="T491"><text:tab/></text:span></text:span><text:span text:style-name="Fuente_20_de_20_párrafo_20_predeter."><text:span text:style-name="T494">Segundo.-</text:span></text:span><text:span text:style-name="Fuente_20_de_20_párrafo_20_predeter."><text:span text:style-name="T491"> </text:span></text:span><text:span text:style-name="T492">No</text:span><text:span text:style-name="T501">tificar la resolución a la entidad adjudicataria de la obra (art. 19 del Real Decreto 1627/1997, de 24 de octubre, por el que se establecen disposiciones mínimas de seguridad y salud en las obras de construcción, en relación a la Información a la Autoridad Laboral - </text:span><text:span text:style-name="Fuente_20_de_20_párrafo_20_predeter."><text:span text:style-name="T492"><text:s/>Dirección General del Trabajo, Instituto Canario de Seguridad Laboral); y dar traslado de la misma al Coordinador de Seguridad y Salud, y al </text:span></text:span><text:span text:style-name="Fuente_20_de_20_párrafo_20_predeter."><text:span text:style-name="T491">Servicio de Mantenimiento y Obras Públicas</text:span></text:span><text:span text:style-name="Fuente_20_de_20_párrafo_20_predeter."><text:span text:style-name="T492">. </text:span></text:span></text:p>
      <text:p text:style-name="P348"><text:span text:style-name="Fuente_20_de_20_párrafo_20_predeter."><text:span text:style-name="T493"/></text:span></text:p>
      <text:p text:style-name="P372"><text:tab/>Es cuanto se tiene a bien informar a los efectos oportunos, desde el punto de vista técnico y de acuerdo con la información disponible.&gt;&gt;</text:p>
      <text:p text:style-name="P334"/>
      <text:p text:style-name="P286"><text:span text:style-name="T343">CONSIDERANDO</text:span><text:span text:style-name="T344"> que la adopción de este acuerdo es competencia de esta Junta de Gobierno Local en virtud de las delegaciones efectuadas por la Alcaldesa de este Ayuntamiento, mediante Decreto 2023/3347 de fecha 19 de junio de 2023.</text:span></text:p>
      <text:p text:style-name="P297"/>
      <text:p text:style-name="P306"><text:span text:style-name="Fuente_20_de_20_párrafo_20_predeter."><text:span text:style-name="T357">En su virtud, y conforme a tales antecedentes, </text:span></text:span><text:span text:style-name="Fuente_20_de_20_párrafo_20_predeter."><text:span text:style-name="T358">PROPONGO</text:span></text:span><text:span text:style-name="Fuente_20_de_20_párrafo_20_predeter."><text:span text:style-name="T357"> a la Junta de Gobierno Local:</text:span></text:span></text:p>
      <text:p text:style-name="P368"><text:span text:style-name="Fuente_20_de_20_párrafo_20_predeter."><text:span text:style-name="T545"><text:tab/>PRIMERO.-</text:span></text:span><text:span text:style-name="Fuente_20_de_20_párrafo_20_predeter."><text:span text:style-name="T546"> A</text:span></text:span><text:span text:style-name="T548">probación del Plan</text:span><text:span text:style-name="T547"> de Seguridad y Salud de la obra </text:span><text:span text:style-name="Fuente_20_de_20_párrafo_20_predeter."><text:span text:style-name="T553">“</text:span></text:span><text:span text:style-name="Fuente_20_de_20_párrafo_20_predeter."><text:span text:style-name="T554">24</text:span></text:span><text:span text:style-name="Fuente_20_de_20_párrafo_20_predeter."><text:span text:style-name="T555">-OBR-21 ACONDICIONAMIENTO DE ESCALERAS EN AVENIDA DE GRAN CANARIA, PUERTO RICO-2024</text:span></text:span><text:span text:style-name="Fuente_20_de_20_párrafo_20_predeter."><text:span text:style-name="T534"> </text:span></text:span><text:span text:style-name="Fuente_20_de_20_párrafo_20_predeter."><text:span text:style-name="T537">–</text:span></text:span><text:span text:style-name="Fuente_20_de_20_párrafo_20_predeter."><text:span text:style-name="T534">T. M. </text:span></text:span><text:span text:style-name="Fuente_20_de_20_párrafo_20_predeter."><text:span text:style-name="T538">DE MOGÁN</text:span></text:span><text:span text:style-name="Fuente_20_de_20_párrafo_20_predeter."><text:span text:style-name="T554">”</text:span></text:span></text:p>
      <text:p text:style-name="P368"><text:span text:style-name="Fuente_20_de_20_párrafo_20_predeter."><text:span text:style-name="T556"/></text:span></text:p>
      <text:p text:style-name="P19"><text:span text:style-name="Fuente_20_de_20_párrafo_20_predeter."><text:span text:style-name="T355"><text:tab/></text:span></text:span><text:span text:style-name="Fuente_20_de_20_párrafo_20_predeter."><text:span text:style-name="T356">SEGUNDO.-</text:span></text:span><text:span text:style-name="Fuente_20_de_20_párrafo_20_predeter."><text:span text:style-name="T355"> Notificar la resolución a la entidad adjudicataria de la obra (art. 19 del Real Decreto 1627/1997, de 24 de octubre, por el que se establecen disposiciones mínimas de seguridad y salud en las obras de construcción, en relación a la Información a la Autoridad Laboral - <text:s/>Dirección General del Trabajo, </text:span></text:span><text:span text:style-name="Fuente_20_de_20_párrafo_20_predeter."><text:span text:style-name="T355">Instituto Canario de Seguridad Laboral); y dar traslado de la misma al Coordinador de Seguridad y Salud, y al Servicio de Mantenimiento y Obras Públicas.”</text:span></text:span></text:p>
      <text:p text:style-name="P48"/>
      <text:p text:style-name="P48">Considerando que la adopción de este acuerdo es competencia de esta Junta de Gobierno Local, en virtud de las delegaciones efectuadas por la Alcaldesa de este Ayuntamiento, mediante Decreto número 3347/2023, de 19 de junio.</text:p>
      <text:p text:style-name="P48"><text:soft-page-break/>La Junta de Gobierno Local, acuerda aprobar la propuesta emitida en los términos que se recogen precedentemente.</text:p>
      <text:p text:style-name="Text_20_body"/>
      <text:p text:style-name="Text_20_body"><text:line-break/><text:tab/><text:span text:style-name="Strong_20_Emphasis"><text:span text:style-name="T11">12.-Expte. 15434/2024. Propuesta aprobación del Plan de Seguridad y Salud de la obra del proyecto-MEJORA DE AHORRO ENERGÉTICO DE ALUMBRADO PÚBLICO EN PUERTO RICO, T.M. MOGAN, actuación subvencionada a través del Plan de Recuperación Transformación y Resiliencia - Next Generation EU, dentro del Componente 14, denominado -Plan de Modernización y Competitividad del Sector Turístico, en la inversión: «3. Estrategias de Resiliencia Turística para Territorios Extrapeninsulares». Ref.: 24-OBR-02.</text:span></text:span></text:p>
      <text:p text:style-name="P48"/>
      <text:p text:style-name="P341">“Unidad Administrativa de Obras Públicas</text:p>
      <text:p text:style-name="P341">JMNR/CJSG/tsj</text:p>
      <text:p text:style-name="P335"><text:span text:style-name="T3">Expte: 15434/2023 </text:span><text:span text:style-name="Fuente_20_de_20_párrafo_20_predeter."><text:span text:style-name="T351">“</text:span></text:span><text:span text:style-name="Fuente_20_de_20_párrafo_20_predeter."><text:span text:style-name="T350">MEJORA DE AHORRO ENERGÉTICO DE ALUMBRADO PÚBLICO EN PUERTO RICO, T.M. MOGÁN</text:span></text:span><text:span text:style-name="Fuente_20_de_20_párrafo_20_predeter."><text:span text:style-name="T351">” </text:span></text:span></text:p>
      <text:p text:style-name="P335"><text:span text:style-name="Fuente_20_de_20_párrafo_20_predeter."><text:span text:style-name="T351">Ref.: </text:span></text:span><text:span text:style-name="T3">(24-OBR-02)</text:span></text:p>
      <text:p text:style-name="P349"><text:span text:style-name="T439">Asunto</text:span><text:span text:style-name="T451">: A</text:span><text:span text:style-name="T452">probación Plan Seguridad y Salud</text:span></text:p>
      <text:p text:style-name="P367"/>
      <text:p text:style-name="P345"/>
      <text:p text:style-name="P294"><text:span text:style-name="Strong_20_Emphasis"><text:span text:style-name="T482">JUAN MENCEY NAVARRO ROMERO</text:span></text:span><text:span text:style-name="T504">, Primer </text:span><text:span text:style-name="Fuente_20_de_20_párrafo_20_predeter."><text:span text:style-name="T490">Teniente Alcalde de Área de Servicios de Desarrollo (Urbanismo, Promoción Turística y Seguridad) (según Decreto nº 2023/3349, de fecha 19 de junio de 2023) teniendo en cuenta la ausencia del Concejal del Área de Gobierno de Medio Ambiente, </text:span></text:span><text:span text:style-name="Fuente_20_de_20_párrafo_20_predeter."><text:span text:style-name="T484">Servicios Públicos, Obras Públicas y Embellecimiento, </text:span></text:span><text:span text:style-name="Fuente_20_de_20_párrafo_20_predeter."><text:span text:style-name="T323">y </text:span></text:span><text:span text:style-name="Fuente_20_de_20_párrafo_20_predeter."><text:span text:style-name="T325">en ejercicio de las competencias que me han sido conferidas en virtud de la delegación efectuada por la Alcaldía de este Ayuntamiento, mediante Decreto 2023/3383 de 21 de junio de 2023, que establece el</text:span></text:span><text:span text:style-name="Fuente_20_de_20_párrafo_20_predeter."><text:span text:style-name="T332"> “Orden de sustitución y precedencias de las distintas Áreas de Gobierno y Concejalías”</text:span></text:span><text:span text:style-name="Fuente_20_de_20_párrafo_20_predeter."><text:span text:style-name="T325"> y en</text:span></text:span><text:span text:style-name="Strong_20_Emphasis"><text:span text:style-name="T484"> relación con el expediente tramitado para la ejecución de la obra</text:span></text:span><text:span text:style-name="Strong_20_Emphasis"><text:span text:style-name="T577"> </text:span></text:span><text:span text:style-name="Fuente_20_de_20_párrafo_20_predeter."><text:span text:style-name="T485">“MEJORA DE AHORRO ENERGÉTICO DE ALUMBRADO PÚBLICO EN PUERTO RICO, T.M. MOGAN”;</text:span></text:span><text:span text:style-name="Fuente_20_de_20_párrafo_20_predeter."><text:span text:style-name="T324"> </text:span></text:span><text:span text:style-name="Fuente_20_de_20_párrafo_20_predeter."><text:span text:style-name="T329">actuación subvencionada a través del </text:span></text:span><text:span text:style-name="Fuente_20_de_20_párrafo_20_predeter."><text:span text:style-name="T327">Plan de Recuperación Transformación y Resiliencia – Next Generation EU, dentro del Componente 14, denominado “Plan de Modernización y Competitividad del Sector Turístico”, en la inversión: «3. Estrategias de Resiliencia Turística para Territorios Extrapeninsulares</text:span></text:span><text:span text:style-name="Fuente_20_de_20_párrafo_20_predeter."><text:span text:style-name="T328">;</text:span></text:span><text:span text:style-name="Fuente_20_de_20_párrafo_20_predeter."><text:span text:style-name="T330"> visto el Informe emitido por el Director de ejecución y Coordinador de Seguridad y Salud, <text:s/>y atendiendo al procedimiento y a la legislación aplicable, se emite la presente:</text:span></text:span></text:p>
      <text:p text:style-name="P296">PROPUESTA</text:p>
      <text:p text:style-name="P298"/>
      <text:p text:style-name="P301"><text:span text:style-name="Fuente_20_de_20_párrafo_20_predeter."><text:span text:style-name="T341">ANTECEDENTES ADMINISTRATIVOS</text:span></text:span><text:span text:style-name="Fuente_20_de_20_párrafo_20_predeter."><text:span text:style-name="T342">.</text:span></text:span></text:p>
      <text:p text:style-name="P369"><text:span text:style-name="Fuente_20_de_20_párrafo_20_predeter."><text:span text:style-name="T506"/></text:span></text:p>
      <text:p text:style-name="P303"><text:span text:style-name="T564">&gt; VISTA</text:span><text:span text:style-name="T152"> la </text:span><text:span text:style-name="T133">Orden nº 97/2024, de 18/03/2024, de la Consejera de Turismo y Empleo</text:span><text:span text:style-name="T152">, por la que se resuelve conceder una subvención al Ayuntamiento de Mogán, en virtud de la convocatoria aprobada por Orden de 29 de diciembre de 2023, que se aprueba las bases reguladoras y convoca para el ejercicio 2024 subvenciones, en régimen de concurrencia no competitiva, para financiar proyectos de la Estrategia de Resiliencia Turística en Canarias, dentro del programa de actuaciones con entidades locales en infraestructuras turísticas, en el marco del Plan de Recuperación, Transformación y Resiliencia, financiado por la Unión Europea «Next Generation EU</text:span><text:span text:style-name="T148">». (csv</text:span><text:span text:style-name="T142">: </text:span><text:a xlink:type="simple" xlink:href="https://oat.mogan.es:8448/ventanilla/web/validacionFirmas.do?opcion=1&amp;modo=3&amp;csv=q006754aa92b1303ed007e827b030d02H" text:style-name="Internet_20_link" text:visited-style-name="Visited_20_Internet_20_Link"><text:span text:style-name="T142">q006754aa92b1303ed007e827b030d02H</text:span></text:a><text:span text:style-name="T142"> )</text:span></text:p>
      <text:p text:style-name="P305"/>
      <text:p text:style-name="P347"><text:span text:style-name="T520"><text:tab/>&gt; ATENDIENDO</text:span><text:span text:style-name="T521"> a que la</text:span><text:span text:style-name="T522"> Junta de Gobierno Local en sesión celebrada en fecha 19 de noviembre de 2024 (csv</text:span><text:span text:style-name="T526">: </text:span><text:a xlink:type="simple" xlink:href="https://oat.mogan.es:8448/ventanilla/web/validacionFirmas.do?opcion=1&amp;modo=3&amp;csv=6006754aa928130c7d207e81550b0c1dB" text:style-name="Internet_20_link" text:visited-style-name="Visited_20_Internet_20_Link"><text:span text:style-name="T437">6006754aa928130c7d207e81550b0c1dB</text:span></text:a><text:span text:style-name="T526">),</text:span><text:span text:style-name="T522"> acuerda adjudicar el contrato de ejecución de la obra</text:span><text:span text:style-name="Strong_20_Emphasis"><text:span text:style-name="T347"> </text:span></text:span><text:span text:style-name="Fuente_20_de_20_párrafo_20_predeter."><text:span text:style-name="T334">“Mejora de Ahorro Energético de Alumbrado Públic</text:span></text:span><text:span text:style-name="Fuente_20_de_20_párrafo_20_predeter."><text:span text:style-name="T335">o en Puerto Rico, T.M. Mogán</text:span></text:span><text:span text:style-name="Fuente_20_de_20_párrafo_20_predeter."><text:span text:style-name="T349">”</text:span></text:span><text:span text:style-name="Fuente_20_de_20_párrafo_20_predeter."><text:span text:style-name="T348">;</text:span></text:span><text:span text:style-name="Fuente_20_de_20_párrafo_20_predeter."><text:span text:style-name="T324"> </text:span></text:span><text:span text:style-name="Fuente_20_de_20_párrafo_20_predeter."><text:span text:style-name="T329">actuación subvencionada a través del </text:span></text:span><text:span text:style-name="Fuente_20_de_20_párrafo_20_predeter."><text:span text:style-name="T327">Plan de Recuperación Transformación y Resiliencia – Next Generation EU, dentro del Componente 14, denominado “Plan de Modernización y Competitividad del Sector Turístico”, en la inversión: «3. Estrategias de Resiliencia Turística para Territorios Extrapeninsulares</text:span></text:span><text:span text:style-name="Fuente_20_de_20_párrafo_20_predeter."><text:span text:style-name="T328">;</text:span></text:span><text:span text:style-name="Fuente_20_de_20_párrafo_20_predeter."><text:span text:style-name="T331"> <text:s/></text:span></text:span><text:span text:style-name="Fuente_20_de_20_párrafo_20_predeter."><text:span text:style-name="T522">a la entidad</text:span></text:span><text:span text:style-name="Fuente_20_de_20_párrafo_20_predeter."><text:span text:style-name="T524"> IMESAPI, S.L.</text:span></text:span><text:span text:style-name="Fuente_20_de_20_párrafo_20_predeter."><text:span text:style-name="T523">, con C.I.F: A-28010478</text:span></text:span><text:span text:style-name="T527">;</text:span><text:span text:style-name="Fuente_20_de_20_párrafo_20_predeter."><text:span text:style-name="T464"> por un importe total de</text:span></text:span><text:span text:style-name="Fuente_20_de_20_párrafo_20_predeter."><text:span text:style-name="T469"> 1.023.924,91 euros </text:span></text:span><text:span text:style-name="Fuente_20_de_20_párrafo_20_predeter."><text:span text:style-name="T464">(incluido 7% IGIC)</text:span></text:span><text:span text:style-name="T505">;</text:span><text:span text:style-name="Fuente_20_de_20_párrafo_20_predeter."><text:span text:style-name="T464"> y un plazo de ejecución de </text:span></text:span><text:span text:style-name="Fuente_20_de_20_párrafo_20_predeter."><text:span text:style-name="T460">6 meses (180 días naturales);</text:span></text:span><text:span text:style-name="Fuente_20_de_20_párrafo_20_predeter."><text:span text:style-name="T464"> ofertándose respecto a los restantes criterios de adjudicación:</text:span></text:span></text:p>
      <text:p text:style-name="P347"><text:span text:style-name="Fuente_20_de_20_párrafo_20_predeter."><text:span text:style-name="T568"/></text:span></text:p>
      <text:p text:style-name="P20"><text:span text:style-name="Fuente_20_de_20_párrafo_20_predeter.4"><text:span text:style-name="T438">FASE 1: CRITERIOS NO AUTOMÁTICOS O EVALUABLES MEDIANTE JUICIO DE VALOR (30 puntos).</text:span></text:span></text:p>
      <text:p text:style-name="P287"><text:span text:style-name="Fuente_20_de_20_párrafo_20_predeter."><text:span text:style-name="T464">Criterio <text:s/>de adjudicación nº1 – Organización y previsión de duración de los distintos tajos.</text:span></text:span><text:span text:style-name="Fuente_20_de_20_párrafo_20_predeter."><text:span text:style-name="T460">Sí.</text:span></text:span></text:p>
      <text:p text:style-name="P362"><text:soft-page-break/><text:span text:style-name="Fuente_20_de_20_párrafo_20_predeter.4"><text:span text:style-name="T525"/></text:span></text:p>
      <text:p text:style-name="P363"><text:span text:style-name="Fuente_20_de_20_párrafo_20_predeter.4"><text:span text:style-name="T525">FASE 2: CRITERIOS AUTOMÁTICOS O EVALUABLES MEDIANTE FORMULA (70 puntos).</text:span></text:span></text:p>
      <text:p text:style-name="P287"><text:span text:style-name="Fuente_20_de_20_párrafo_20_predeter."><text:span text:style-name="T464">- Criterio <text:s/>de adjudicación nº2 –</text:span></text:span><text:span text:style-name="Fuente_20_de_20_párrafo_20_predeter."><text:span text:style-name="T470"> Relación prudencia/ Baja de la oferta económica:</text:span></text:span><text:span text:style-name="Fuente_20_de_20_párrafo_20_predeter."><text:span text:style-name="T471"> </text:span></text:span><text:span text:style-name="Fuente_20_de_20_párrafo_20_predeter."><text:span text:style-name="T461">Si</text:span></text:span><text:span text:style-name="Fuente_20_de_20_párrafo_20_predeter."><text:span text:style-name="T465">.</text:span></text:span></text:p>
      <text:p text:style-name="P287"><text:span text:style-name="Fuente_20_de_20_párrafo_20_predeter."><text:span text:style-name="T466">- Criterio <text:s/>de adjudicación nº3 – </text:span></text:span><text:span text:style-name="Fuente_20_de_20_párrafo_20_predeter."><text:span text:style-name="T472">Reducción del plazo de ejecución de obra</text:span></text:span><text:span text:style-name="Fuente_20_de_20_párrafo_20_predeter."><text:span text:style-name="T466">. Sí</text:span></text:span></text:p>
      <text:p text:style-name="P287"><text:span text:style-name="Fuente_20_de_20_párrafo_20_predeter."><text:span text:style-name="T464">- Criterio <text:s/>de adjudicación nº4 - </text:span></text:span><text:span text:style-name="Fuente_20_de_20_párrafo_20_predeter."><text:span text:style-name="T470">Visita a la zona de actuación</text:span></text:span><text:span text:style-name="Fuente_20_de_20_párrafo_20_predeter."><text:span text:style-name="T467">: </text:span></text:span><text:span text:style-name="Fuente_20_de_20_párrafo_20_predeter."><text:span text:style-name="T462">Si</text:span></text:span><text:span text:style-name="Fuente_20_de_20_párrafo_20_predeter."><text:span text:style-name="T467"> realiza la visita conforme a lo establecido en el P.C.A.P. <text:s/></text:span></text:span></text:p>
      <text:p text:style-name="P293"><text:span text:style-name="Fuente_20_de_20_párrafo_20_predeter."><text:span text:style-name="T529">- Criterio de adjudicación nº5 - </text:span></text:span><text:span text:style-name="Fuente_20_de_20_párrafo_20_predeter."><text:span text:style-name="T530">Incremento de plazo de garantía</text:span></text:span><text:span text:style-name="Fuente_20_de_20_párrafo_20_predeter."><text:span text:style-name="T531">: Comprometiéndose a garantizar la obra durante </text:span></text:span><text:span text:style-name="Fuente_20_de_20_párrafo_20_predeter."><text:span text:style-name="T532">10 años</text:span></text:span><text:span text:style-name="Fuente_20_de_20_párrafo_20_predeter."><text:span text:style-name="T531">.</text:span></text:span><text:span text:style-name="Fuente_20_de_20_párrafo_20_predeter."><text:span text:style-name="T569"> </text:span></text:span></text:p>
      <text:p text:style-name="P293"><text:span text:style-name="Fuente_20_de_20_párrafo_20_predeter."><text:span text:style-name="T529"/></text:span></text:p>
      <text:p text:style-name="P290"><text:span text:style-name="T453">Y, de acuerdo con los términos de su oferta en relación a los restantes criterios de adjudicación, relativos a la </text:span><text:span text:style-name="T454">oferta sujeta a evaluación previa - Criterios: No automáticos o evaluables mediante juicio de valor</text:span><text:span text:style-name="T453"> (ver Informe Técnico de fecha 06 de septiembre de 2024, y Mesa de Contratación celebrada en fecha 10 de septiembre de 2024) y, atendiendo en todo c</text:span><text:span text:style-name="T439">aso al pliego de cláusulas administrativas particulares y al proyecto de la obra, al considerarse que es la oferta más ventajosa, según el orden decreciente en que han quedado clasificadas las ofertas presentadas, admitidas y que no han sido declaradas anormales o desproporcionadas; así como designar</text:span><text:span text:style-name="T573"> </text:span><text:span text:style-name="T574">a <text:s/></text:span><text:span text:style-name="T575">D. Carlos Suárez Guillén </text:span><text:span text:style-name="T574">(Ingeniero Técnico Municipal),</text:span><text:span text:style-name="T575"> </text:span><text:span text:style-name="T574">como Director de Obra, y Coordinador de Seguridad y Salud.</text:span></text:p>
      <text:p text:style-name="P292"><text:span text:style-name="Fuente_20_de_20_párrafo_20_predeter."><text:span text:style-name="T361"/></text:span></text:p>
      <text:p text:style-name="P292"><text:span text:style-name="Fuente_20_de_20_párrafo_20_predeter."><text:span text:style-name="T361">&gt; VISTO </text:span></text:span><text:span text:style-name="Fuente_20_de_20_párrafo_20_predeter."><text:span text:style-name="T362">el </text:span></text:span><text:span text:style-name="Fuente_20_de_20_párrafo_20_predeter."><text:span text:style-name="T363">Informe - Propuesta</text:span></text:span><text:span text:style-name="Fuente_20_de_20_párrafo_20_predeter."><text:span text:style-name="T362"> de fecha 29/11/2024, emitido por el Director de Obra y Coordinador de Seguridad y Salud (</text:span></text:span><text:span text:style-name="Fuente_20_de_20_párrafo_20_predeter."><text:span text:style-name="T365">csv: </text:span></text:span><text:a xlink:type="simple" xlink:href="https://oat.mogan.es:8448/ventanilla/web/validacionFirmas.do?opcion=1&amp;modo=3&amp;csv=L006754aa9261d0d62207e805f0b0903B" text:style-name="Internet_20_link" text:visited-style-name="Visited_20_Internet_20_Link"><text:span text:style-name="Fuente_20_de_20_párrafo_20_predeter."><text:span text:style-name="T145">L006754aa9261d0d62207e805f0b0903B</text:span></text:span></text:a><text:span text:style-name="Fuente_20_de_20_párrafo_20_predeter."><text:span text:style-name="T365">) </text:span></text:span><text:span text:style-name="Fuente_20_de_20_párrafo_20_predeter."><text:span text:style-name="T362">, en el que se establece literalmente: </text:span></text:span></text:p>
      <text:p text:style-name="P346"><text:span text:style-name="T439"><text:s text:c="12"/></text:span><text:span text:style-name="T455"><text:s text:c="84"/></text:span></text:p>
      <text:p text:style-name="P347"><text:span text:style-name="Fuente_20_de_20_párrafo_20_predeter."><text:span text:style-name="T507"><text:tab/>&lt;&lt; Carlos J. Suárez Guillén</text:span></text:span><text:span text:style-name="Fuente_20_de_20_párrafo_20_predeter."><text:span text:style-name="T511">, Ingeniero Técnico Industrial, del Servicio de Mantenimiento y Obras Públicas de este Ayuntamiento de Mogán, </text:span></text:span><text:span text:style-name="Fuente_20_de_20_párrafo_20_predeter."><text:span text:style-name="T491">en relación con el expediente</text:span></text:span><text:span text:style-name="Fuente_20_de_20_párrafo_20_predeter."><text:span text:style-name="T494"> 15434/2023</text:span></text:span><text:span text:style-name="Fuente_20_de_20_párrafo_20_predeter."><text:span text:style-name="T336">, “MEJORA DE AHORRO ENERGÉTICO DE ALUMBRADO PÚBLICO EN PUERTO RICO, T.M. MOGÁN”</text:span></text:span><text:span text:style-name="Fuente_20_de_20_párrafo_20_predeter."><text:span text:style-name="T495">,</text:span></text:span><text:span text:style-name="Fuente_20_de_20_párrafo_20_predeter."><text:span text:style-name="T497"> actuando en calidad de Director de Ejecución de obra y Coordinador de Seguridad y Salud, tiene a bien emitir el siguiente</text:span></text:span><text:span text:style-name="T513">:</text:span></text:p>
      <text:p text:style-name="P340"/>
      <text:p text:style-name="P340">INFORME </text:p>
      <text:p text:style-name="P340"/>
      <text:p text:style-name="P347"><text:span text:style-name="Fuente_20_de_20_párrafo_20_predeter."><text:span text:style-name="T512"><text:tab/></text:span></text:span><text:span text:style-name="Fuente_20_de_20_párrafo_20_predeter."><text:span text:style-name="T518">Antecedentes</text:span></text:span></text:p>
      <text:p text:style-name="P340"><text:tab/></text:p>
      <text:p text:style-name="P347"><text:span text:style-name="Fuente_20_de_20_párrafo_20_predeter."><text:span text:style-name="T507"><text:tab/>Asunto:</text:span></text:span><text:span text:style-name="Fuente_20_de_20_párrafo_20_predeter."><text:span text:style-name="T513"> Aprobación del Plan de Seguridad y Salud.</text:span></text:span></text:p>
      <text:p text:style-name="P347"><text:span text:style-name="Fuente_20_de_20_párrafo_20_predeter."><text:span text:style-name="T507">Obra: </text:span></text:span><text:span text:style-name="Fuente_20_de_20_párrafo_20_predeter."><text:span text:style-name="T338">“</text:span></text:span><text:span text:style-name="Fuente_20_de_20_párrafo_20_predeter."><text:span text:style-name="T336">MEJORA DE AHORRO ENERGÉTICO DE ALUMBRADO PÚBLICO EN PUERTO RICO, T.M. MOGÁN</text:span></text:span><text:span text:style-name="Fuente_20_de_20_párrafo_20_predeter."><text:span text:style-name="T338">”.</text:span></text:span></text:p>
      <text:p text:style-name="P347"><text:span text:style-name="Fuente_20_de_20_párrafo_20_predeter."><text:span text:style-name="T507"><text:tab/>Situación: P</text:span></text:span><text:span text:style-name="Fuente_20_de_20_párrafo_20_predeter."><text:span text:style-name="T513">uerto Rico- T.M. Mogán.</text:span></text:span></text:p>
      <text:p text:style-name="P347"><text:span text:style-name="Fuente_20_de_20_párrafo_20_predeter."><text:span text:style-name="T513"><text:tab/></text:span></text:span><text:span text:style-name="Fuente_20_de_20_párrafo_20_predeter."><text:span text:style-name="T507">Promotor: </text:span></text:span><text:span text:style-name="Fuente_20_de_20_párrafo_20_predeter."><text:span text:style-name="T513">Ayuntamiento de Mogán.</text:span></text:span></text:p>
      <text:p text:style-name="P347"><text:span text:style-name="Fuente_20_de_20_párrafo_20_predeter."><text:span text:style-name="T507"><text:tab/>Autor del Proyecto: </text:span></text:span><text:span text:style-name="Fuente_20_de_20_párrafo_20_predeter."><text:span text:style-name="T516">David Martín Larsen, Ingeniero Técnico Industrial Col. Nº3485.</text:span></text:span></text:p>
      <text:p text:style-name="P347"><text:span text:style-name="Fuente_20_de_20_párrafo_20_predeter."><text:span text:style-name="T513"><text:tab/></text:span></text:span><text:span text:style-name="Fuente_20_de_20_párrafo_20_predeter."><text:span text:style-name="T507">Autor del estudio de Seguridad y Salud: </text:span></text:span><text:span text:style-name="Fuente_20_de_20_párrafo_20_predeter."><text:span text:style-name="T516">D. David Martín Larsen, Ingeniero Técnico Industrial – <text:tab/>Col. Nº3485. <text:s text:c="84"/></text:span></text:span></text:p>
      <text:p text:style-name="P347"><text:span text:style-name="Fuente_20_de_20_párrafo_20_predeter."><text:span text:style-name="T507">Director Facultativo:</text:span></text:span><text:span text:style-name="Fuente_20_de_20_párrafo_20_predeter."><text:span text:style-name="T513"> </text:span></text:span><text:span text:style-name="Fuente_20_de_20_párrafo_20_predeter."><text:span text:style-name="T516"><text:s/>Carlos Jesús Suárez Guillén (Ingeniero Técnico Industrial).</text:span></text:span></text:p>
      <text:p text:style-name="P347"><text:span text:style-name="Fuente_20_de_20_párrafo_20_predeter."><text:span text:style-name="T513"><text:tab/></text:span></text:span><text:span text:style-name="Fuente_20_de_20_párrafo_20_predeter."><text:span text:style-name="T507">Contratista:</text:span></text:span><text:span text:style-name="Fuente_20_de_20_párrafo_20_predeter."><text:span text:style-name="T339"> IMESAPI S.A.</text:span></text:span></text:p>
      <text:p text:style-name="P347"><text:span text:style-name="Fuente_20_de_20_párrafo_20_predeter."><text:span text:style-name="T513"><text:tab/></text:span></text:span><text:span text:style-name="Fuente_20_de_20_párrafo_20_predeter."><text:span text:style-name="T507">Autor del Plan de Seguridad y Salud: </text:span></text:span><text:span text:style-name="Fuente_20_de_20_párrafo_20_predeter."><text:span text:style-name="T516">D. Juan J. Cabrera Hernández.</text:span></text:span></text:p>
      <text:p text:style-name="P340"><text:tab/></text:p>
      <text:p text:style-name="P340"><text:span text:style-name="T127"><text:tab/></text:span><text:span text:style-name="T122">Consideraciones</text:span></text:p>
      <text:p text:style-name="P340"/>
      <text:p text:style-name="P347"><text:span text:style-name="Fuente_20_de_20_párrafo_20_predeter."><text:span text:style-name="T513"><text:tab/>1</text:span></text:span><text:span text:style-name="Fuente_20_de_20_párrafo_20_predeter."><text:span text:style-name="T507">.-</text:span></text:span><text:span text:style-name="Fuente_20_de_20_párrafo_20_predeter."><text:span text:style-name="T513"> Que el Plan de Seguridad y Salud presentado por</text:span></text:span><text:span text:style-name="Fuente_20_de_20_párrafo_20_predeter."><text:span text:style-name="T507"> </text:span></text:span><text:span text:style-name="Fuente_20_de_20_párrafo_20_predeter."><text:span text:style-name="T337">IMESAPI S.A</text:span></text:span><text:span text:style-name="Fuente_20_de_20_párrafo_20_predeter."><text:span text:style-name="T339">.</text:span></text:span><text:span text:style-name="Fuente_20_de_20_párrafo_20_predeter."><text:span text:style-name="T336"> </text:span></text:span><text:span text:style-name="Fuente_20_de_20_párrafo_20_predeter."><text:span text:style-name="T513">para su aplicación en la obra arriba mencionada, desarrolla el contenido del Estudio de Seguridad y Salud que forma parte del proyecto de la obra.</text:span></text:span></text:p>
      <text:p text:style-name="P340"/>
      <text:p text:style-name="P347"><text:span text:style-name="Fuente_20_de_20_párrafo_20_predeter."><text:span text:style-name="T513"><text:tab/>2</text:span></text:span><text:span text:style-name="Fuente_20_de_20_párrafo_20_predeter."><text:span text:style-name="T507">.-</text:span></text:span><text:span text:style-name="Fuente_20_de_20_párrafo_20_predeter."><text:span text:style-name="T513"> Que el Plan se ajusta a lo indicado en el R. D. 1627/1997, de 24 de Octubre, que conforme a lo establecido en su artículo 7.4, cualquier modificación al citado plan que pretenda introducir el contratista durante la ejecución de los trabajos, requerirá para su efectiva aplicación, <text:s/>la expresa aprobación por parte de los órganos competentes, así como de su traslado a los diversos agentes intervinientes.</text:span></text:span></text:p>
      <text:p text:style-name="P340"/>
      <text:p text:style-name="P347"><text:span text:style-name="Fuente_20_de_20_párrafo_20_predeter."><text:span text:style-name="T513"><text:tab/>3</text:span></text:span><text:span text:style-name="Fuente_20_de_20_párrafo_20_predeter."><text:span text:style-name="T507">.-</text:span></text:span><text:span text:style-name="Fuente_20_de_20_párrafo_20_predeter."><text:span text:style-name="T513"> El Plan de Seguridad y Salud presentado es técnicamente correcto y la documentación se considera completa a los condicionamientos exigibles al Plan de Seguridad y Salud, por lo que se informa </text:span></text:span><text:span text:style-name="Fuente_20_de_20_párrafo_20_predeter."><text:span text:style-name="T507">FAVORABLEMENTE </text:span></text:span><text:span text:style-name="Fuente_20_de_20_párrafo_20_predeter."><text:span text:style-name="T513">y se propone para su aprobación.</text:span></text:span></text:p>
      <text:p text:style-name="P340"/>
      <text:p text:style-name="P340"><text:tab/>PROPUESTA</text:p>
      <text:p text:style-name="P340"/>
      <text:p text:style-name="P340"><text:tab/>Elevar a la Junta de Gobierno Local, para su aprobación si procede, lo siguiente:</text:p>
      <text:p text:style-name="P340"/>
      <text:p text:style-name="P347"><text:soft-page-break/><text:span text:style-name="Fuente_20_de_20_párrafo_20_predeter."><text:span text:style-name="T494"><text:tab/>Primero.-</text:span></text:span><text:span text:style-name="Fuente_20_de_20_párrafo_20_predeter."><text:span text:style-name="T491"> </text:span></text:span><text:span text:style-name="T492">L</text:span><text:span text:style-name="T501">a Aprobación del Plan</text:span><text:span text:style-name="T492"> de Seguridad y Salud de la obra </text:span><text:span text:style-name="Fuente_20_de_20_párrafo_20_predeter."><text:span text:style-name="T338">“</text:span></text:span><text:span text:style-name="Fuente_20_de_20_párrafo_20_predeter."><text:span text:style-name="T336">MEJORA DE AHORRO ENERGÉTICO DE ALUMBRADO PÚBLICO EN PUERTO RICO, T.M. MOGÁN</text:span></text:span><text:span text:style-name="Fuente_20_de_20_párrafo_20_predeter."><text:span text:style-name="T338">”</text:span></text:span><text:span text:style-name="Fuente_20_de_20_párrafo_20_predeter."><text:span text:style-name="T336">.</text:span></text:span></text:p>
      <text:p text:style-name="P340"/>
      <text:p text:style-name="P347"><text:span text:style-name="Fuente_20_de_20_párrafo_20_predeter."><text:span text:style-name="T491"><text:tab/></text:span></text:span><text:span text:style-name="Fuente_20_de_20_párrafo_20_predeter."><text:span text:style-name="T494">S</text:span></text:span><text:span text:style-name="Fuente_20_de_20_párrafo_20_predeter."><text:span text:style-name="T496">egundo.-</text:span></text:span><text:span text:style-name="Fuente_20_de_20_párrafo_20_predeter."><text:span text:style-name="T498"> </text:span></text:span><text:span text:style-name="T499">No</text:span><text:span text:style-name="T500">tificar la resolución a la entidad adjudicataria de la obra (art. 19 del Real Decreto 1627/1997, de 24 de octubre, por el que se establecen disposiciones mínimas de seguridad y salud en las obras de construcción, en relación a la Información a la Autoridad Laboral - </text:span><text:span text:style-name="Fuente_20_de_20_párrafo_20_predeter."><text:span text:style-name="T499"><text:s/>Dirección General del Trabajo, Instituto Canario de Seguridad Laboral); y dar traslado de la misma al Coordinador de Seguridad y Salud, y al </text:span></text:span><text:span text:style-name="Fuente_20_de_20_párrafo_20_predeter."><text:span text:style-name="T498">Servicio de Mantenimiento y Obras Públicas</text:span></text:span><text:span text:style-name="Fuente_20_de_20_párrafo_20_predeter."><text:span text:style-name="T499">. </text:span></text:span></text:p>
      <text:p text:style-name="P340"/>
      <text:p text:style-name="P340"><text:tab/>Es cuanto se tiene a bien informar a los efectos oportunos, desde el punto de vista técnico y de acuerdo con la información disponible.&gt;&gt;</text:p>
      <text:p text:style-name="P340"/>
      <text:p text:style-name="P339"><text:span text:style-name="T352"><text:tab/></text:span><text:span text:style-name="T354">CONSIDERANDO</text:span><text:span text:style-name="T353"> que la adopción de este acuerdo es competencia de esta Junta de Gobierno Local en virtud de las delegaciones efectuadas por la Alcaldesa de este Ayuntamiento, mediante Decreto 2023/3347 de fecha 19 de junio de 2023.</text:span></text:p>
      <text:p text:style-name="P339"/>
      <text:p text:style-name="Standard"><text:span text:style-name="Fuente_20_de_20_párrafo_20_predeter."><text:span text:style-name="T369"><text:tab/>En su virtud, y conforme a tales antecedentes, </text:span></text:span><text:span text:style-name="Fuente_20_de_20_párrafo_20_predeter."><text:span text:style-name="T370">PROPONGO</text:span></text:span><text:span text:style-name="Fuente_20_de_20_párrafo_20_predeter."><text:span text:style-name="T369"> a la Junta de Gobierno Local:</text:span></text:span></text:p>
      <text:p text:style-name="Standard"><text:span text:style-name="Fuente_20_de_20_párrafo_20_predeter."><text:span text:style-name="T340"/></text:span></text:p>
      <text:p text:style-name="P347"><text:span text:style-name="Fuente_20_de_20_párrafo_20_predeter."><text:span text:style-name="T486"><text:tab/>PRIMERO.-</text:span></text:span><text:span text:style-name="Fuente_20_de_20_párrafo_20_predeter."><text:span text:style-name="T487"> A</text:span></text:span><text:span text:style-name="T489">probación del Plan</text:span><text:span text:style-name="T488"> de Seguridad y Salud de la obra </text:span><text:span text:style-name="Fuente_20_de_20_párrafo_20_predeter."><text:span text:style-name="T326">“</text:span></text:span><text:span text:style-name="Fuente_20_de_20_párrafo_20_predeter."><text:span text:style-name="T333">MEJORA DE AHORRO ENERGÉTICO DE ALUMBRADO PÚBLICO EN PUERTO RICO, T.M. MOGÁN</text:span></text:span><text:span text:style-name="Fuente_20_de_20_párrafo_20_predeter."><text:span text:style-name="T326">”; </text:span></text:span><text:span text:style-name="Fuente_20_de_20_párrafo_20_predeter."><text:span text:style-name="T329">actuación subvencionada a través del </text:span></text:span><text:span text:style-name="Fuente_20_de_20_párrafo_20_predeter."><text:span text:style-name="T327">Plan de Recuperación Transformación y Resiliencia – Next Generation EU, dentro del Componente 14, denominado “Plan de Modernización y Competitividad del Sector Turístico”, en la inversión: «3. Estrategias de Resiliencia Turística para Territorios Extrapeninsulares.</text:span></text:span></text:p>
      <text:p text:style-name="P347"><text:span text:style-name="Fuente_20_de_20_párrafo_20_predeter."><text:span text:style-name="T473"/></text:span></text:p>
      <text:p text:style-name="P347"><text:span text:style-name="Fuente_20_de_20_párrafo_20_predeter."><text:span text:style-name="T367"><text:tab/></text:span></text:span><text:span text:style-name="Fuente_20_de_20_párrafo_20_predeter."><text:span text:style-name="T368">SEGUNDO.-</text:span></text:span><text:span text:style-name="Fuente_20_de_20_párrafo_20_predeter."><text:span text:style-name="T367"> Notificar la resolución a la entidad adjudicataria de la obra (ar</text:span></text:span><text:span text:style-name="Fuente_20_de_20_párrafo_20_predeter."><text:span text:style-name="T366">t. 19 del Real Decreto 1627/1997, de 24 de octubre, por el que se establecen disposiciones mínimas de seguridad y salud en las obras de construcción, en relación a la Información a la Autoridad Laboral - <text:s/>Dirección General del Trabajo, Instituto Canario de Seguridad Laboral); y dar traslado de la misma al Coordinador de Seguridad y Salud, y al Servicio de Mantenimiento y Obras Públicas.”</text:span></text:span></text:p>
      <text:p text:style-name="P343"><text:span text:style-name="Fuente_20_de_20_párrafo_20_predeter."><text:span text:style-name="T366"/></text:span></text:p>
      <text:p text:style-name="P48"/>
      <text:p text:style-name="P48"/>
      <text:p text:style-name="P48">Considerando que la adopción de este acuerdo es competencia de esta Junta de Gobierno Local, en virtud de las delegaciones efectuadas por la Alcaldesa de este Ayuntamiento, mediante Decreto número 3347/2023, de 19 de junio.</text:p>
      <text:p text:style-name="P48">La Junta de Gobierno Local, acuerda aprobar la propuesta emitida en los términos que se recogen precedentemente.</text:p>
      <text:p text:style-name="Text_20_body"/>
      <text:p text:style-name="Text_20_body"><text:line-break/><text:tab/><text:span text:style-name="Strong_20_Emphasis"><text:span text:style-name="T11">13.-Expte. 13500/2024. Propuesta para la imposición de una sanción a Dª. ********, por importe de 375 euros por la comisión de una infracción leve en materia de convivencia y seguridad ciudadana en el municipio de Mogán, según recoge la ordenanza publicada en el BOP nº 13 de fecha 30-01-2023.</text:span></text:span></text:p>
      <text:p text:style-name="P50">“JUAN MENCEY NAVARRO ROMERO, Primer Teniente de Alcalde del Área de Gobierno de Urbanismo, Promoción Turística y Seguridad según Decreto nº 3349/2023, de 19 de junio. </text:p>
      <text:p text:style-name="P48">Visto el informe-propuesta emitido por el Funcionario Público D. Antonio Medina Oliva, de fecha 25/11/2024, que literalmente dice:</text:p>
      <text:p text:style-name="P52">Vistas las distintas actuaciones practicadas en el expediente de referencia, y conforme señalan los artículos 88 y 90 de la Ley 39/2015, de 1 de octubre, del Procedimiento Administrativo Común de las Administraciones Públicas, el instructor del expediente tiene a bien emitir lo siguiente:</text:p>
      <text:p text:style-name="P80">ANTECEDENTES DE HECHO</text:p>
      <text:p text:style-name="P76"><text:soft-page-break/><text:span text:style-name="T6">Primero.-</text:span> Que por<text:span text:style-name="T405"> </text:span><text:span text:style-name="T19">Decreto 4969/2024</text:span><text:span text:style-name="T18">,</text:span><text:span text:style-name="T405"> </text:span><text:span text:style-name="T18">de fecha 06 de septiembre de 2024</text:span>, se acuerda por el Primer Teniente de Alcalde del Área de Urbanismo, Promoción Turística y Seguridad, según Decreto 3349/2023, de fecha 19 de junio<text:span text:style-name="T18">, la incoación de procedimiento sancionador a </text:span><text:span text:style-name="T19">Dª. ********</text:span><text:span text:style-name="T18"> con </text:span><text:span text:style-name="T19">N.I.F. ***2843** </text:span><text:span text:style-name="T18">como presunta responsable de la comisión de </text:span><text:span text:style-name="T19">una</text:span><text:span text:style-name="T18"> infracción administrativa calificada como </text:span><text:span text:style-name="T19">LEVE, </text:span><text:span text:style-name="T18">tipificada [en el artículo 79.2), </text:span><text:span text:style-name="T19">Se prohibe la exposición para venta de vehículos en la vía pública sin autorización municipal]</text:span><text:span text:style-name="T18"> de la citada OMCSC, </text:span><text:span text:style-name="T19">sancionable</text:span><text:span text:style-name="T18">, con </text:span><text:span text:style-name="T19">multa</text:span><text:span text:style-name="T18"> </text:span><text:span text:style-name="T19">de hasta 750 euros,</text:span><text:span text:style-name="T18"> a resultas de la instrucción del presente procedimiento sancionador.</text:span> </text:p>
      <text:p text:style-name="P76"><text:span text:style-name="T6">Segundo.-</text:span> Que habiendo transcurrido el plazo concedido a la interesada para presentar alegaciones, la misma no ha aportado documento o justificación alguna en defensa de sus intereses, y habiéndose advertido en el apartado a) de la parte dispositiva del citado, dice literalmente lo siguiente: <text:span text:style-name="T6">a)</text:span> De acuerdo a lo dispuesto en el artículo 73.1 de la LPAC, los trámites que deban ser cumplimentados por los interesados deberán realizarse en el plazo de <text:span text:style-name="T6">DIEZ (10) DÍAS HÁBILES, </text:span>a partir del día siguiente al de la notificación del correspondiente acto. Advertir al interesado, asimismo, que de conformidad con lo dispuesto en el artículo 64.2.f) de la LPAC, en caso de no efectuar alegaciones en el plazo previsto sobre el contenido del acuerdo de iniciación, éste podrá ser considerado propuesta de resolución cuando contenga un pronunciamiento preciso acerca de la responsabilidad imputada, es por lo que procede acordar la resolución.</text:p>
      <text:p text:style-name="P80">HECHOS PROBADOS</text:p>
      <text:p text:style-name="P76"><text:span text:style-name="T6">Único.-</text:span> Que de la denuncia formulada por la Autoridad y demás actuaciones obrantes en el procedimiento, queda probado que por parte de la empresa a <text:span text:style-name="T19">Dª. ******** con N.I.F. ***2843**,</text:span> se ha cometido una infracción a la Ordenanza Municipal de Convivencia y Seguridad Ciudadana, publicada en el BOP n.º 13, de fecha 30/01/2023, (en adelante,<text:span text:style-name="T18"> OMCSC</text:span>), consistente en:<text:span text:style-name="T19">&lt;&lt;el día 19/05/24 a las 13:17 horas, en Avda. Tomás Roca Bosch, Puerto Rico (Mogán), la persona denunciada expone, en la vía pública, para su venta el vehículo marca Skoda, modelo Fabia, con matrícula 8027 GFF, sin autorización municipal&gt;&gt;</text:span><text:span text:style-name="T6">,</text:span> es <text:span text:style-name="T6">una</text:span> infracción administrativa calificada como <text:span text:style-name="T6">LEVE, </text:span>tipificada en el artículo 79.2) <text:span text:style-name="T19">sancionable,</text:span><text:span text:style-name="T18"> conforme señala el artículo 80 de la misma,</text:span> con multa <text:span text:style-name="T6">hasta</text:span> <text:span text:style-name="T6">750 euros.</text:span></text:p>
      <text:p text:style-name="P80">CONSIDERACIONES JURÍDICAS</text:p>
      <text:p text:style-name="P76"><text:span text:style-name="T6">Primera.-</text:span> <text:span text:style-name="T18">Considerando que procede resolver el procedimiento con la sanción que resulte, la cual deberá ser graduada de acuerdo con las reglas establecidas en el artículo 29.3 de la Ley 40/2015, de 1 de octubre, de Régimen Jurídico del Sector Público (en adelante, LRJSP), según el cual se establece que En la determinación normativa del régimen sancionador, así como en la imposición de sanciones por las Administraciones Públicas se deberá observar la debida idoneidad y necesidad de la sanción a imponer y su adecuación a la gravedad del hecho constitutivo de la infracción. La graduación de la sanción considerará especialmente los siguientes criterios: a) El grado de culpabilidad o la existencia de intencionalidad; b) La continuidad o persistencia en la conducta infractora; c) La naturaleza de los perjuicios causados y, d) La reincidencia, por comisión en el término de un año de más de una infracción </text:span><text:span text:style-name="T18">de la misma naturaleza cuando así haya sido declarado por resolución firme en vía administrativa. Y en su apartado 4, establece: 4. cuando lo justifique la debida adecuación entre la sanción que deba </text:span><text:span text:style-name="T18">aplicarse con la gravedad del hecho constitutivo de la infracción y las circunstancias concurrentes, el órgano competente para resolver podrá imponer la sanción en el grado inferior. Visto lo cual, dado que a fecha de hoy en la que se redacta esta propuesta, no constan en esta Administración denuncias posteriores, por lo que por parte de la empresa inculpada no ha existido una persistencia en la conducta infractora y, sin que se aprecie la concurrencia de los otros criterios citados en el presente artículo, cabe imponer la sanción propuesta en su término mínimo, consistente en </text:span><text:span text:style-name="T19">multa</text:span><text:span text:style-name="T18"> </text:span><text:span text:style-name="T19">de</text:span><text:span text:style-name="T18"> </text:span><text:span text:style-name="T19">375</text:span><text:span text:style-name="T18"> </text:span><text:span text:style-name="T19">euros</text:span><text:span text:style-name="T18">. </text:span></text:p>
      <text:h text:style-name="P386" text:outline-level="1">Segunda.- Considerando que la adopción de este acuerdo es competencia de esta Junta de Gobierno Local en virtud de las delegaciones efectuadas por la Alcaldesa de este Ayuntamiento, mediante Decreto 3347/2023, de fecha 19 de junio de 2023.</text:h>
      <text:p text:style-name="P76">Visto el expediente administrativo, informes emitidos, disposiciones citadas y demás normas de general y concordante aplicación, y, habiéndose observado todas las prescripciones legales, <text:span text:style-name="T6">tengo a bien elevar a la consideración de la Junta de Gobierno Local, la siguiente.</text:span></text:p>
      <text:p text:style-name="P77">PROPUESTA DE RESOLUCIÓN</text:p>
      <text:p text:style-name="P54"><text:span text:style-name="T6">Primero.-</text:span> Imponer a <text:span text:style-name="T6">Dª. ********, con N.I.F.</text:span> <text:span text:style-name="T6">***2843**,</text:span> <text:span text:style-name="T131">una multa de 375 euros</text:span>, por la comisión de una infracción calificada como <text:span text:style-name="T6">LEVE, </text:span>tipificada [en el artículo 79.2), <text:span text:style-name="T6">Se prohibe la exposición para venta de vehículos en la vía pública sin autorización municipal] </text:span>consistente en:<text:span text:style-name="T6">&lt;&lt;el día 19/05/24 a las 13:17 horas, en Avda. Tomás Roca Bosch, Puerto Rico (Mogán), la persona denunciada expone, en la vía pública, para su venta el vehículo marca Skoda, modelo Fabia, con matrícula 8027 GFF, sin autorización municipal&gt;&gt;, </text:span>por tanto, una actividad expresamente prohibida en la Ordenanza municipal. </text:p>
      <text:p text:style-name="P54"><text:span text:style-name="T6">Segundo.- </text:span>Dar traslado al <text:span text:style-name="T6">Departamento de Recaudación</text:span> a los efectos oportunos.</text:p>
      <text:p text:style-name="P54"><text:soft-page-break/><text:span text:style-name="T6">Tercero.- </text:span>Dar traslado a los <text:span text:style-name="T6">agentes denunciantes.</text:span></text:p>
      <text:p text:style-name="P54"><text:span text:style-name="T6">Cuarto.- </text:span>Notificar a la <text:span text:style-name="T6">persona</text:span> <text:span text:style-name="T6">interesada </text:span>con indicación de los recursos que procedan.</text:p>
      <text:p text:style-name="P75">Considerando que la adopción de este acuerdo es competencia de la Junta de Gobierno Local en virtud de las delegaciones efectuadas por la Alcaldesa de este Ayuntamiento, mediante Decreto 3347/2023, de fecha 19 de junio de 2023.</text:p>
      <text:p text:style-name="P48">En su virtud, y conforme a tales antecedentes, <text:span text:style-name="T6">PROPONGO a la Junta de Gobierno Local:</text:span></text:p>
      <text:p text:style-name="P61"><text:span text:style-name="T6">Primero.-</text:span> Imponer a <text:span text:style-name="T6">Dª. ********, con N.I.F.</text:span> <text:span text:style-name="T6">***2843**,</text:span> <text:span text:style-name="T131">una multa de 375 euros</text:span>, por la comisión de una infracción calificada como <text:span text:style-name="T6">LEVE, </text:span>tipificada [en el artículo 79.2), <text:span text:style-name="T139">Se prohibe la exposición para venta de vehículos en la vía pública sin autorización municipal</text:span><text:span text:style-name="T6">] </text:span>consistente en:<text:span text:style-name="T6">&lt;&lt;</text:span><text:span text:style-name="T139">el día 19/05/24 a las 13:17 horas, en Avda. Tomás Roca Bosch, Puerto Rico (Mogán), la persona denunciada expone, en la vía pública, para su venta el vehículo marca Skoda, modelo Fabia, con matrícula 8027 GFF, sin autorización municipal</text:span><text:span text:style-name="T6">&gt;&gt;, </text:span>por tanto, una actividad expresamente prohibida en la Ordenanza municipal. </text:p>
      <text:p text:style-name="P61"><text:span text:style-name="T6">Segundo.- </text:span>Dar traslado al <text:span text:style-name="T6">Departamento de Recaudación</text:span> a los efectos oportunos.</text:p>
      <text:p text:style-name="P61"><text:span text:style-name="T6">Tercero.- </text:span>Dar traslado a los <text:span text:style-name="T6">agentes denunciantes.</text:span></text:p>
      <text:p text:style-name="P61"><text:span text:style-name="T6">Cuarto.- </text:span>Notificar a la <text:span text:style-name="T6">persona</text:span> <text:span text:style-name="T6">interesada </text:span>con indicación de los recursos que procedan.”</text:p>
      <text:p text:style-name="P61"/>
      <text:p text:style-name="P48">Considerando que la adopción de este acuerdo es competencia de esta Junta de Gobierno Local, en virtud de las delegaciones efectuadas por la Alcaldesa de este Ayuntamiento, mediante Decreto número 3347/2023, de 19 de junio.</text:p>
      <text:p text:style-name="P48">La Junta de Gobierno Local, acuerda aprobar la propuesta emitida en los términos que se recogen precedentemente.</text:p>
      <text:p text:style-name="Text_20_body"/>
      <text:p text:style-name="Text_20_body"><text:line-break/><text:tab/><text:span text:style-name="Strong_20_Emphasis"><text:span text:style-name="T11">14.-Expte. 13509/2024. Propuesta para la imposición de una sanción a D. ********, por importe de 375 euros por la comisión de una infracción leve en materia de convivencia y seguridad ciudadana en el municipio de Mogán, según recoge la ordenanza publicada en el BOP nº 13, de fecha 30-01-2023.</text:span></text:span></text:p>
      <text:p text:style-name="P50">“JUAN MENCEY NAVARRO ROMERO, Primer Teniente de Alcalde del Área de Gobierno de Urbanismo, Promoción Turística y Seguridad según Decreto nº 3349/2023, de 19 de junio. </text:p>
      <text:p text:style-name="P48">Visto el informe-propuesta emitido por el Funcionario Público D. Antonio Medina Oliva, de fecha 25/11/2024, que literalmente dice:</text:p>
      <text:p text:style-name="P52">Vistas las distintas actuaciones practicadas en el expediente de referencia, y conforme señalan los artículos 88 y 90 de la Ley 39/2015, de 1 de octubre, del Procedimiento Administrativo Común de las Administraciones Públicas, el instructor del expediente tiene a bien emitir lo siguiente:</text:p>
      <text:p text:style-name="P80">ANTECEDENTES DE HECHO</text:p>
      <text:p text:style-name="P76"><text:span text:style-name="T6">Primero.-</text:span> Que por<text:span text:style-name="T405"> </text:span><text:span text:style-name="T19">Decreto 4968/2024</text:span><text:span text:style-name="T18">,</text:span><text:span text:style-name="T405"> </text:span><text:span text:style-name="T18">de fecha 06 de septiembre de 2024</text:span>, se acuerda por el Primer Teniente de Alcalde del Área de Urbanismo, Promoción Turística y Seguridad, según Decreto 3349/2023, de fecha 19 de junio<text:span text:style-name="T18">, la incoación de procedimiento sancionador a </text:span><text:span text:style-name="T19">D. ********</text:span><text:span text:style-name="T18"> con </text:span><text:span text:style-name="T19">N.I.E. ****6615*</text:span><text:span text:style-name="T18"> como presunto responsable de la comisión de </text:span><text:span text:style-name="T19">una</text:span><text:span text:style-name="T18"> infracción administrativa calificada como </text:span><text:span text:style-name="T19">LEVE, </text:span><text:span text:style-name="T18">tipificada [en el artículo 79.2), </text:span><text:span text:style-name="T19">Se prohíbe la exposición para venta de vehículos en la vía pública sin autorización municipal]</text:span><text:span text:style-name="T18"> de la citada OMCSC, </text:span><text:span text:style-name="T19">sancionable</text:span><text:span text:style-name="T18">, con </text:span><text:span text:style-name="T19">multa</text:span><text:span text:style-name="T18"> </text:span><text:span text:style-name="T19">de hasta 750 euros,</text:span><text:span text:style-name="T18"> a resultas de la instrucción del presente procedimiento sancionador.</text:span> </text:p>
      <text:p text:style-name="P76"><text:span text:style-name="T6">Segundo.-</text:span> Que habiendo transcurrido el plazo concedido al interesado para presentar alegaciones, el mismo no ha aportado documento o justificación alguna en defensa de sus intereses, y habiéndose advertido en el apartado a) de la parte dispositiva del citado, dice literalmente lo siguiente: <text:span text:style-name="T6">a)</text:span> De acuerdo a lo dispuesto en el artículo 73.1 de la LPAC, los trámites que deban ser cumplimentados por los interesados deberán realizarse en el plazo de <text:span text:style-name="T6">DIEZ (10) DÍAS HÁBILES, </text:span>a partir del día siguiente al de <text:soft-page-break/>la notificación del correspondiente acto. Advertir al interesado, asimismo, que de conformidad con lo dispuesto en el artículo 64.2.f) de la LPAC, en caso de no efectuar alegaciones en el plazo previsto sobre el contenido del acuerdo de iniciación, éste podrá ser considerado propuesta de resolución cuando contenga un pronunciamiento preciso acerca de la responsabilidad imputada, es por lo que procede acordar la resolución.</text:p>
      <text:p text:style-name="P80">HECHOS PROBADOS</text:p>
      <text:p text:style-name="P76"><text:span text:style-name="T6">Único.-</text:span> Que de la denuncia formulada por la Autoridad y demás actuaciones obrantes en el procedimiento, queda probado que por parte de la empresa a <text:span text:style-name="T19">D. ********</text:span><text:span text:style-name="T18"> </text:span><text:span text:style-name="T19">con N.I.E. ****6615*,</text:span> se ha cometido una infracción a la Ordenanza Municipal de Convivencia y Seguridad Ciudadana, publicada en el BOP n.º 13, de fecha 30/01/2023, (en adelante,<text:span text:style-name="T18"> OMCSC</text:span>), consistente en:<text:span text:style-name="T19">&lt;&lt;el día 19/05/24 a las 12:47 horas, en Avda. Tomás Roca Bosch, Puerto Rico (Mogán) la persona denunciada expone, en la vía pública, para su venta el vehículo marca Mitsubishi, modelo L-300, con matrícula GC 8260 AW, sin autorización municipal&gt;&gt;</text:span><text:span text:style-name="T6">,</text:span> es <text:span text:style-name="T6">una</text:span> infracción administrativa calificada como <text:span text:style-name="T6">LEVE, </text:span>tipificada en el artículo 79.2) <text:span text:style-name="T19">sancionable,</text:span><text:span text:style-name="T18"> conforme señala el artículo 80 de la misma,</text:span> con multa <text:span text:style-name="T6">hasta</text:span> <text:span text:style-name="T6">750 euros.</text:span></text:p>
      <text:p text:style-name="P80">CONSIDERACIONES JURÍDICAS</text:p>
      <text:p text:style-name="P76"><text:span text:style-name="T6">Primera.-</text:span> <text:span text:style-name="T18">Considerando que procede resolver el procedimiento con la sanción que resulte, la cual deberá ser graduada de acuerdo con las reglas establecidas en el artículo 29.3 de la Ley 40/2015, de 1 de octubre, de Régimen Jurídico del Sector Público (en adelante, LRJSP), según el cual se establece que En la determinación normativa del régimen sancionador, así como en la imposición de sanciones por las Administraciones Públicas se deberá observar la debida idoneidad y necesidad de la sanción a imponer y su adecuación a la gravedad del hecho constitutivo de la infracción. La graduación de la sanción considerará especialmente los siguientes criterios: a) El grado de culpabilidad o la existencia de intencionalidad; b) La continuidad o persistencia en la conducta infractora; c) La naturaleza de los perjuicios causados y, d) La reincidencia, por comisión en el término de un año de más de una infracción de la misma naturaleza cuando así haya sido declarado por resolución firme en vía administrativa. Y en su apartado 4, establece: 4. cuando lo justifique la debida adecuación entre la sanción que deba aplicarse con la gravedad del hecho constitutivo de la infracción y las circunstancias concurrentes, el órgano competente para resolver podrá imponer la sanción en el grado inferior. Visto lo cual, dado que a fecha de hoy en la que se redacta esta propuesta, no constan en esta Administración denuncias posteriores, por lo que por parte de la empresa inculpada no ha existido una persistencia en la conducta infractora y, sin que se aprecie la concurrencia de los otros criterios citados en el presente artículo, cabe imponer la sanción propuesta en su término mínimo, consistente en </text:span><text:span text:style-name="T19">multa</text:span><text:span text:style-name="T18"> </text:span><text:span text:style-name="T19">de</text:span><text:span text:style-name="T18"> </text:span><text:span text:style-name="T19">375</text:span><text:span text:style-name="T18"> </text:span><text:span text:style-name="T19">euros</text:span><text:span text:style-name="T18">. </text:span></text:p>
      <text:h text:style-name="P387" text:outline-level="1">Segunda.- Considerando que la adopción de este acuerdo es competencia de esta Junta de Gobierno Local en virtud de las delegaciones efectuadas por la Alcaldesa de este Ayuntamiento, mediante Decreto 3347/2023, de fecha 19 de junio de 2023.</text:h>
      <text:p text:style-name="P76">Visto el expediente administrativo, informes emitidos, disposiciones citadas y demás normas de general y concordante aplicación, y, habiéndose observado todas las prescripciones legales, <text:span text:style-name="T6">tengo a bien elevar a la consideración de la Junta de Gobierno Local, la siguiente.</text:span></text:p>
      <text:p text:style-name="P77">PROPUESTA DE RESOLUCIÓN</text:p>
      <text:p text:style-name="P54"><text:span text:style-name="T6">Primero.-</text:span> Imponer a <text:span text:style-name="T6">D. ********, con N.I.E. ****6615*,</text:span> <text:span text:style-name="T131">una multa de 375 euros</text:span>, por la comisión de una infracción calificada como <text:span text:style-name="T6">LEVE, </text:span>tipificada [en el artículo 79.2), <text:span text:style-name="T6">Se prohibe la exposición para venta de vehículos en la vía pública sin autorización municipal] </text:span>de la citada OMCSC, consistente en:<text:span text:style-name="T6">&lt;&lt;</text:span> <text:span text:style-name="T6">el día 19/05/24 a las 12:47 horas, en Avda. Tomás Roca Bosch, Puerto Rico (Mogán) la persona denunciada expone, en la vía pública, para su venta el vehículo marca Mitsubishi, modelo L-300, con matrícula GC 8260 AW, sin autorización municipal,&gt;&gt;, </text:span>por tanto, una actividad expresamente prohibida en la Ordenanza municipal. </text:p>
      <text:p text:style-name="P54"><text:span text:style-name="T6">Segundo.- </text:span>Dar traslado al <text:span text:style-name="T6">Departamento de Recaudación</text:span> a los efectos oportunos.</text:p>
      <text:p text:style-name="P54"><text:span text:style-name="T6">Tercero.- </text:span>Dar traslado a los <text:span text:style-name="T6">agentes denunciantes.</text:span></text:p>
      <text:p text:style-name="P54"><text:span text:style-name="T6">Cuarto.- </text:span>Notificar a la <text:span text:style-name="T6">persona</text:span> <text:span text:style-name="T6">interesada </text:span>con indicación de los recursos que procedan.</text:p>
      <text:p text:style-name="P79">Considerando que la adopción de este acuerdo es competencia de la Junta de Gobierno Local en virtud de las delegaciones efectuadas por la Alcaldesa de este Ayuntamiento, mediante Decreto 3347/2023, de fecha 19 de junio de 2023.</text:p>
      <text:p text:style-name="P48">En su virtud, y conforme a tales antecedentes, <text:span text:style-name="T6">PROPONGO a la Junta de Gobierno Local:</text:span></text:p>
      <text:p text:style-name="P61"><text:span text:style-name="T6">Primero.-</text:span> Imponer a <text:span text:style-name="T6">D. ********, con N.I.E. ****6615*,</text:span> <text:span text:style-name="T131">una multa de 375 euros</text:span>, por la comisión de una infracción calificada como <text:span text:style-name="T6">LEVE, </text:span>tipificada [en el artículo 79.2), <text:span text:style-name="T6">Se prohibe la exposición para venta de </text:span><text:soft-page-break/><text:span text:style-name="T6">vehículos en la vía pública sin autorización municipal] </text:span>de la citada OMCSC, consistente en:<text:span text:style-name="T6">&lt;&lt;</text:span> <text:span text:style-name="T6">el día 19/05/24 a las 12:47 horas, en Avda. Tomás Roca Bosch, Puerto Rico (Mogán) la persona denunciada expone, en la vía pública, para su venta el vehículo marca Mitsubishi, modelo L-300, con matrícula GC 8260 AW, sin autorización municipal,&gt;&gt;, </text:span>por tanto, una actividad expresamente prohibida en la Ordenanza municipal. </text:p>
      <text:p text:style-name="P61"><text:span text:style-name="T6">Segundo.- </text:span>Dar traslado al <text:span text:style-name="T6">Departamento de Recaudación</text:span> a los efectos oportunos.</text:p>
      <text:p text:style-name="P61"><text:span text:style-name="T6">Tercero.- </text:span>Dar traslado a los <text:span text:style-name="T6">agentes denunciantes.</text:span></text:p>
      <text:p text:style-name="P61"><text:span text:style-name="T6">Cuarto.- </text:span>Notificar a la <text:span text:style-name="T6">persona</text:span> <text:span text:style-name="T6">interesada </text:span>con indicación de los recursos que procedan.”</text:p>
      <text:p text:style-name="P61"/>
      <text:p text:style-name="P48">Considerando que la adopción de este acuerdo es competencia de esta Junta de Gobierno Local, en virtud de las delegaciones efectuadas por la Alcaldesa de este Ayuntamiento, mediante Decreto número 3347/2023, de 19 de junio.</text:p>
      <text:p text:style-name="P48">La Junta de Gobierno Local, acuerda aprobar la propuesta emitida en los términos que se recogen precedentemente.</text:p>
      <text:p text:style-name="Text_20_body"/>
      <text:p text:style-name="Text_20_body"><text:line-break/><text:tab/><text:span text:style-name="Strong_20_Emphasis"><text:span text:style-name="T11">15.-Expte. 11901/2023. Propuesta para la imposición de una sanción a D. ********, por importe de 751 euros por la comisión de una infracción grave en materia de convivencia y seguridad ciudadana en el municipio de Mogán, según recoge la ordenanza publicada en el BOP nº 13, de fecha 30-01/2023.</text:span></text:span></text:p>
      <text:h text:style-name="Heading_20_2" text:outline-level="2">JUAN MENCEY NAVARRO ROMERO, Primer Teniente de Alcalde del Área de Gobierno de Urbanismo, Promoción Turística y Seguridad según Decreto nº 3349/2023, de 19 de junio. </text:h>
      <text:p text:style-name="P79"><text:span text:style-name="T18">Visto el informe-propuesta emitido por el Empleado Público D. Antonio Medina Oliva, de fecha</text:span><text:span text:style-name="T433"> </text:span><text:span text:style-name="T18">25/11/2024</text:span><text:span text:style-name="T433">, </text:span><text:span text:style-name="T18">que</text:span><text:span text:style-name="T433"> </text:span><text:span text:style-name="T18">literalmente</text:span><text:span text:style-name="T433"> </text:span><text:span text:style-name="T18">dice</text:span><text:span text:style-name="T433">:</text:span></text:p>
      <text:p text:style-name="P76">Vistas las distintas actuaciones practicadas en el expediente de referencia, y conforme señalan los artículos 88 y 90 de la Ley 39/2015, de 1 de octubre, del Procedimiento Administrativo Común de las Administraciones Públicas, el instructor del expediente tiene a bien emitir lo siguiente:</text:p>
      <text:p text:style-name="P80">ANTECEDENTES DE HECHO</text:p>
      <text:p text:style-name="P76"><text:span text:style-name="T6">Primero.-</text:span> Que por<text:span text:style-name="T405"> </text:span><text:span text:style-name="T19">Decreto 4984/2024</text:span><text:span text:style-name="T18">,</text:span><text:span text:style-name="T405"> </text:span><text:span text:style-name="T18">de fecha 10 de septiembre de 2024</text:span>, se acuerda por el Primer Teniente de Alcalde del Área de Urbanismo, Promoción Turística y Seguridad, según Decreto 3349/2023, de fecha 19 de junio<text:span text:style-name="T18">, la incoación de procedimiento sancionador a </text:span><text:span text:style-name="T19">D. ********</text:span><text:span text:style-name="T18"> con </text:span><text:span text:style-name="T19">N.I.E. ****0782* </text:span><text:span text:style-name="T18">como presunto responsable de la comisión de </text:span><text:span text:style-name="T19">una</text:span><text:span text:style-name="T18"> infracción administrativa calificada como </text:span><text:span text:style-name="T19">GRAVE, </text:span><text:span text:style-name="T18">tipificada en el [artículo 71.2.d) </text:span><text:span text:style-name="T19">constituyen infracciones graves: el consumo y la tenencia de alcohol, droga y estupefacientes en la vía pública], </text:span><text:span text:style-name="T18">de la citada OMCSC, </text:span><text:span text:style-name="T19">sancionable, </text:span><text:span text:style-name="T18">con </text:span><text:span text:style-name="T19">multa de 1.125,50</text:span><text:span text:style-name="T18"> </text:span><text:span text:style-name="T19">euros</text:span><text:span text:style-name="T18">, a resultas de la instrucción del presente procedimiento sancionador.</text:span> </text:p>
      <text:p text:style-name="P76"><text:span text:style-name="T6">Segundo.-</text:span> Que habiendo transcurrido el plazo concedido al interesado para presentar alegaciones, el mismo no ha aportado documento o justificación alguna en defensa de sus intereses, y habiéndose advertido en el apartado a) de la parte dispositiva del citado, dice literalmente lo siguiente: <text:span text:style-name="T6">a)</text:span> De acuerdo a lo dispuesto en el artículo 73.1 de la LPAC, los trámites que deban ser cumplimentados por los interesados deberán realizarse en el plazo de <text:span text:style-name="T6">DIEZ (10) DÍAS HÁBILES, </text:span>a partir del día siguiente al de la notificación del correspondiente acto. Advertir al interesado, asimismo, que de conformidad con lo dispuesto en el artículo 64.2.f) de la LPAC, en caso de no efectuar alegaciones en el plazo previsto sobre el contenido del acuerdo de iniciación, éste podrá ser considerado propuesta de resolución cuando contenga un pronunciamiento preciso acerca de la responsabilidad imputada, es por lo que procede acordar la resolución.</text:p>
      <text:p text:style-name="P80">HECHOS PROBADOS</text:p>
      <text:p text:style-name="P76"><text:span text:style-name="T6">Único.-</text:span> Que de la denuncias formuladas por la Autoridad y demás actuaciones obrantes en el procedimiento, queda probado que por parte de <text:span text:style-name="T6">D. </text:span><text:span text:style-name="T19">********, con N.I.E. ****0782*,</text:span> se ha cometido infracción a la Ordenanza Municipal de Convivencia y Seguridad Ciudadana, publicada en el BOP n.º 13, de fecha 30/01/2023, (en adelante,<text:span text:style-name="T18"> OMCSC</text:span>), consistente en: <text:span text:style-name="T19">&lt;&lt;el día 30/08/2023 a las 19:18 horas la </text:span><text:soft-page-break/><text:span text:style-name="T19">persona denunciada portaba resina de cannabis, peso neto en grs. (3,25) y cocaína, peso neto en grs. (0,45); encontrándose en Avda Tomás Roca Bosch, Puerto Rico, Mogán, el día</text:span><text:span text:style-name="T18"> </text:span><text:span text:style-name="T19">02/01/2024 a las 20:30 horas portaba</text:span><text:span text:style-name="T18"> </text:span><text:span text:style-name="T19">resina de cannabis, peso neto en grs. (1,53); el día</text:span><text:span text:style-name="T18"> </text:span><text:span text:style-name="T19">19/03/2024 a las 19:49 horas portaba cocaína, peso neto en grs. (0,53) encontrándose en C/ La Gomera, Puerto Rico, Mogán&gt;&gt;</text:span><text:span text:style-name="T6">,</text:span> es <text:span text:style-name="T6">una</text:span> infracción administrativa calificada como <text:span text:style-name="T6">GRAVE, </text:span>tipificada en el artículo 71.2.d) <text:span text:style-name="T19">sancionable,</text:span><text:span text:style-name="T18"> conforme señala el artículo 152.2 de la misma,</text:span> con multa <text:span text:style-name="T19">desde 751 hasta 1.500 euros</text:span><text:span text:style-name="T18">.</text:span></text:p>
      <text:p text:style-name="P80">CONSIDERACIONES JURÍDICAS</text:p>
      <text:p text:style-name="P76"><text:span text:style-name="T6">Primera.-</text:span> <text:span text:style-name="T18">Considerando que procede resolver el procedimiento con la sanción que resulte, la cual deberá ser graduada de acuerdo con las reglas establecidas en el artículo 29.3 de la Ley 40/2015, de 1 de octubre, de Régimen Jurídico del Sector Público (en adelante, LRJSP), según el cual se establece que En la determinación normativa del régimen sancionador, así como en la imposición de sanciones por las Administraciones Públicas se deberá observar la debida idoneidad y necesidad de la sanción a imponer y su adecuación a la gravedad del hecho constitutivo de la infracción. La graduación de la sanción considerará especialmente los siguientes criterios: a) El grado de culpabilidad o la existencia de intencionalidad; b) La continuidad o persistencia en la conducta infractora; c) La naturaleza de los perjuicios causados y, d) La reincidencia, por comisión en el término de un año de más de una infracción de la misma naturaleza cuando así haya sido declarado por resolución firme en vía administrativa. Visto lo cual, dado que a fecha de hoy en la que se redacta esta propuesta, no constan en esta Administración denuncias posteriores, por lo que por parte de la persona inculpada no ha existido una persistencia en la conducta infractora y, sin que se aprecie la concurrencia de los otros criterios citados en el presente artículo, cabe imponer la sanción propuesta en su término mínimo, consistente en </text:span><text:span text:style-name="T19">multa</text:span><text:span text:style-name="T18"> </text:span><text:span text:style-name="T19">de</text:span><text:span text:style-name="T18"> </text:span><text:span text:style-name="T19">751 euros</text:span><text:span text:style-name="T18">. </text:span></text:p>
      <text:h text:style-name="P386" text:outline-level="1">Segunda.- Considerando que la adopción de este acuerdo es competencia de esta Junta de Gobierno Local en virtud de las delegaciones efectuadas por la Alcaldesa de este Ayuntamiento, mediante Decreto 3347/2023, de fecha 19 de junio de 2023.</text:h>
      <text:p text:style-name="P76">Visto el expediente administrativo, informes emitidos, disposiciones citadas y demás normas de general y concordante aplicación, y, habiéndose observado todas las prescripciones legales, <text:span text:style-name="T6">tengo a bien elevar a la consideración de la Junta de Gobierno Local, la siguiente.</text:span></text:p>
      <text:p text:style-name="P77">PROPUESTA DE RESOLUCIÓN</text:p>
      <text:p text:style-name="P54"><text:span text:style-name="T6">Primero.-</text:span> Imponer a <text:span text:style-name="T6">D. ******** ,</text:span> <text:span text:style-name="T6">con N.I.E. ****0782*,</text:span> <text:span text:style-name="T131">una multa de 751 euros</text:span>, por la comisión de una infracción calificada como <text:span text:style-name="T6">GRAVE </text:span>tipificada en el artículo 71.2.d) de la citada OMCSC, consistente en:<text:span text:style-name="T6">&lt;&lt;el día 30/08/2023 a las 19:18 horas la persona denunciada portaba resina de cannabis, peso neto en grs. (3,25) y cocaína, peso neto en grs. (0,45); encontrándose en Avda Tomás Roca Bosch, Puerto Rico, Mogán, el día</text:span> <text:span text:style-name="T6">02/01/2024 a las 20:30 horas portaba</text:span> <text:span text:style-name="T6">resina de cannabis, peso neto en grs. (1,53); el día</text:span> <text:span text:style-name="T6">19/03/2024 a las 19:49 horas portaba cocaína, peso neto en grs. (0,53) encontrándose en C/ La Gomera, Puerto Rico, Mogán&gt;&gt;, </text:span>por tanto, una actividad expresamente prohibida en la Ordenanza municipal. </text:p>
      <text:p text:style-name="P54"><text:span text:style-name="T6">Segundo.- </text:span>Dar traslado al <text:span text:style-name="T6">Departamento de Recaudación</text:span> a los efectos oportunos.</text:p>
      <text:p text:style-name="P54"><text:span text:style-name="T6">Tercero.- </text:span>Dar traslado a los <text:span text:style-name="T6">agentes denunciantes.</text:span></text:p>
      <text:p text:style-name="P54"><text:span text:style-name="T6">Cuarto.- </text:span>Notificar a la <text:span text:style-name="T6">persona</text:span> <text:span text:style-name="T6">interesada </text:span>con indicación de los recursos que procedan.</text:p>
      <text:p text:style-name="P79">Considerando que la adopción de este acuerdo es competencia de la Junta de Gobierno Local en virtud de las delegaciones efectuadas por la Alcaldesa de este Ayuntamiento, mediante Decreto 3347/2023, de fecha 19 de junio de 2023.</text:p>
      <text:p text:style-name="P48">En su virtud, y conforme a tales antecedentes, <text:span text:style-name="T6">PROPONGO a la Junta de Gobierno Local:</text:span></text:p>
      <text:p text:style-name="P61"><text:span text:style-name="T6">Primero.-</text:span> Imponer a <text:span text:style-name="T6">D. ******** ,</text:span> <text:span text:style-name="T6">con N.I.E. ****0782*,</text:span> <text:span text:style-name="T131">una multa de 751 euros</text:span>, por la comisión de una infracción calificada como <text:span text:style-name="T6">GRAVE </text:span>tipificada en el artículo 71.2.d) de la citada OMCSC, consistente en:<text:span text:style-name="T6">&lt;&lt;el día 30/08/2023 a las 19:18 horas la persona denunciada portaba resina de cannabis, peso neto en grs. (3,25) y cocaína, peso neto en grs. (0,45); encontrándose en Avda Tomás Roca Bosch, Puerto Rico, Mogán, el día</text:span> <text:span text:style-name="T6">02/01/2024 a las 20:30 horas portaba</text:span> <text:span text:style-name="T6">resina de cannabis, peso neto en grs. (1,53); el día</text:span> <text:span text:style-name="T6">19/03/2024 a las 19:49 horas portaba cocaína, peso neto en grs. (0,53) encontrándose en C/ La Gomera, Puerto Rico, Mogán&gt;&gt;, </text:span>por tanto, una actividad expresamente prohibida en la Ordenanza municipal. </text:p>
      <text:p text:style-name="P61"><text:span text:style-name="T6">Segundo.- </text:span>Dar traslado al <text:span text:style-name="T6">Departamento de Recaudación</text:span> a los efectos oportunos.</text:p>
      <text:p text:style-name="P61"><text:span text:style-name="T6">Tercero.- </text:span>Dar traslado a los <text:span text:style-name="T6">agentes denunciantes.</text:span></text:p>
      <text:p text:style-name="P61"><text:span text:style-name="T6">Cuarto.- </text:span>Notificar a la <text:span text:style-name="T6">persona</text:span> <text:span text:style-name="T6">interesada </text:span>con indicación de los recursos que procedan.”</text:p>
      <text:p text:style-name="P61"/>
      <text:p text:style-name="P48"><text:soft-page-break/>Considerando que la adopción de este acuerdo es competencia de esta Junta de Gobierno Local, en virtud de las delegaciones efectuadas por la Alcaldesa de este Ayuntamiento, mediante Decreto número 3347/2023, de 19 de junio.</text:p>
      <text:p text:style-name="P48">La Junta de Gobierno Local, acuerda aprobar la propuesta emitida en los términos que se recogen precedentemente.</text:p>
      <text:p text:style-name="Text_20_body"><text:line-break/><text:tab/><text:span text:style-name="Strong_20_Emphasis"><text:span text:style-name="T11">16.-Asuntos de urgencia.</text:span></text:span><text:span text:style-name="T128"> </text:span></text:p>
      <text:p text:style-name="P333">Previa declaración de urgencia, se pasan a tratar los expedientes que se detallan y cuyo tenor literal es el siguiente:</text:p>
      <text:p text:style-name="P332"/>
      <text:p text:style-name="P332"><text:line-break/><text:tab/><text:span text:style-name="Strong_20_Emphasis"><text:span text:style-name="T11">16.1.-Expte. 17932/2024. Propuesta para la adjudicación de contrato menor de la obra para la instalación de alumbrado solar en el paseo ubicado en la Playa de Patalavaca, a D. Juan Aurelio Suárez Vera con DNI: 427****5-P; por un importe que asciende a un total de 26.795,79 euros, desglosado de la siguiente forma: Importe sin I.G.I.C.: 25.042,80 euros I.G.I.C. 7%: 1.752,99 euros.</text:span></text:span> </text:p>
      <text:p text:style-name="P31"><text:span text:style-name="Strong_20_Emphasis"><text:span text:style-name="T26">“VICTOR GUTIERREZ NAVARRO</text:span></text:span><text:span text:style-name="Strong_20_Emphasis"><text:span text:style-name="T25">, Concejal Delegado en Materia de Jardines, Tráfico y Transporte, Alumbrado y Pesca del Iltre. Ayuntamiento de Mogán</text:span></text:span><text:span text:style-name="T21"> </text:span><text:span text:style-name="T25">(según Decreto nº 3349/2023 de 19 de junio)</text:span><text:span text:style-name="T434">, </text:span><text:span text:style-name="T25">en atención con el expediente tramitado para la contratación</text:span><text:span text:style-name="T21"> </text:span><text:span text:style-name="T26">menor</text:span><text:span text:style-name="T21"> </text:span><text:span text:style-name="T26">de obra para la Instalación de alumbrado solar en el paseo ubicado en la Playa de Patalavaca</text:span><text:span text:style-name="T25">, </text:span><text:span text:style-name="T379">y visto el Informe-Propuesta emitido con fecha 02</text:span><text:span text:style-name="T373"> </text:span><text:span text:style-name="T379">de diciembre</text:span><text:span text:style-name="T373"> </text:span><text:span text:style-name="T379">de 2024</text:span><text:span text:style-name="T21"> </text:span><text:span text:style-name="T25">por</text:span><text:span text:style-name="T21"> </text:span><text:span text:style-name="T25">Dña. María Cecilia Santana Díaz, Coordinadora de Área de </text:span><text:span text:style-name="T25">Medio Ambiente, Servicios Públicos, Obras Públicas y Embellecimiento del Ilustre Ayuntamiento de Mogán, según Decreto 2021/5744, de 27 de septiembre,</text:span><text:span text:style-name="T21"> </text:span><text:span text:style-name="T25">que literalmente dice:</text:span></text:p>
      <text:p text:style-name="P76">«María Cecilia Santana Díaz, Coordinadora de Área de Medio Ambiente, Servicios Públicos, Obras Públicas y Embellecimiento del Ilustre Ayuntamiento de Mogán, según Decreto 2021/5744, de 27 de septiembre, que le otorga facultad para elaborar el presente documento, en atención a informar sobre la necesidad de formalizar un contrato menor de Obra para la instalación de alumbrado solar en el paseo ubicado en la Playa de Patalavaca, tiene a bien emitir el presente informe sobre la base de los siguientes</text:p>
      <text:p text:style-name="P77">ANTECEDENTES</text:p>
      <text:p text:style-name="P32"><text:span text:style-name="T110">Primero.-</text:span><text:span text:style-name="T135"> </text:span><text:span text:style-name="T435">E</text:span><text:span text:style-name="T109">n la Playa de Patalavaca existe un paseo de acceso a la misma las cuales crean una zona de inseguridad al caer la noche ya que no están dotadas de iluminación.</text:span></text:p>
      <text:p text:style-name="P32"><text:span text:style-name="T110">Segundo.-</text:span> <text:span text:style-name="T109">Como es una zona de difícil acceso y alejado de algún punto de suministro eléctrico, este alumbrado que se quiere instalar no requiere de instalación de canalizaciones para darle suministro eléctrico ya que son luminarias autónomas recargables con energía solar.</text:span></text:p>
      <text:p text:style-name="P77">FUNDAMENTOS JURÍDICOS</text:p>
      <text:p text:style-name="P32"><text:span text:style-name="T110">Primero.-</text:span><text:span text:style-name="T109"> La Ley 7/1985, de 2 de abril, Reguladora de las Bases del Régimen Local, en su artículo 26, en relación a los servicios de obligatoria prestación para las entidades locales, establece lo siguiente:</text:span></text:p>
      <text:p text:style-name="P76">Artículo 26.</text:p>
      <text:list xml:id="list7088534263236026020" text:style-name="L15">
        <text:list-item>
          <text:list>
            <text:list-item>
              <text:list>
                <text:list-item>
                  <text:list>
                    <text:list-item>
                      <text:p text:style-name="P409">Los Municipios deberán prestar, en todo caso, los servicios siguientes:</text:p>
                    </text:list-item>
                  </text:list>
                </text:list-item>
              </text:list>
            </text:list-item>
          </text:list>
        </text:list-item>
      </text:list>
      <text:p text:style-name="P76">a) En todos los Municipios: alumbrado público, cementerio, recogida de residuos, limpieza viaria, abastecimiento domiciliario de agua potable, alcantarillado, acceso a los núcleos de población y pavimentación de las vías públicas.</text:p>
      <text:p text:style-name="P32"><text:span text:style-name="T110">Segundo.- </text:span><text:span text:style-name="T109">En atención a la instalación de alumbrado público para prestar iluminación en la zona del paseo con garantías, se ha de cumplir con el Real Decreto 842/2002, de 2 de agosto por el que se aprueba el Reglamento Electrotécnico para baja tensión.</text:span></text:p>
      <text:p text:style-name="P76">Considerando los antecedentes expuestos, así como los fundamentos jurídicos que les son de aplicación, se han determinado las siguientes:</text:p>
      <text:p text:style-name="P77">CONCLUSIONES</text:p>
      <text:p text:style-name="P75"><text:soft-page-break/><text:span text:style-name="T41">Primero.- </text:span><text:span text:style-name="T40">Declarar la necesidad e idoneidad del contrato menor de la Obra para la instalación de alumbrado solar en el paseo ubicado en la Playa de Patalavaca, al contrato referenciado lecorresponde el CPV 31527200-8 (luces para alumbrado exterior).</text:span></text:p>
      <text:p text:style-name="P32"><text:span text:style-name="T110">Segundo.- </text:span><text:span text:style-name="T34">Aprobar el gasto total de 26.795,79 euros, con cargo a la partida 165/61900 y número de operación 220240025522, del presupuesto municipal vigente, tal y como figura en la Retención de Crédito emitida por la Intervención General con fecha 02 de noviembre de 2024</text:span></text:p>
      <text:p text:style-name="P76"><text:span text:style-name="T6">Tercero.- </text:span><text:span text:style-name="T18">Aprobar el expediente y el presupuesto para la contratación menor de obra, en atención a lo señalado en la parte expositiva del presente acuerdo, por importe de 26.795,79 euros (incluido 7 % I.G.I.C.).</text:span></text:p>
      <text:p text:style-name="P75"><text:span text:style-name="T41">Cuarto.- </text:span><text:span text:style-name="T40">Adjudicar el contrato menor con las siguientes características: </text:span></text:p>
      <text:p text:style-name="P54"><text:span text:style-name="T6">Contrato menor de:</text:span> obra</text:p>
      <text:p text:style-name="P54"><text:span text:style-name="T6">Objeto del contrato:</text:span> Instalación de alumbrado solar en el paseo ubicado en la Playa de</text:p>
      <text:p text:style-name="P54">Patalavaca.</text:p>
      <text:p text:style-name="P54"><text:span text:style-name="T6">Adjudicatario: </text:span>JUAN AURELIO SUÁREZ VERA con DNI: 427****5-P y domicilio a efectos de</text:p>
      <text:p text:style-name="P54">notificación en Calle **************</text:p>
      <text:p text:style-name="P54"><text:span text:style-name="T6">CPV del contrato: </text:span>31527200-8 (luces para alumbrado exterior)</text:p>
      <text:p text:style-name="P54"><text:span text:style-name="T6">Plazo de duración:</text:span> 3 meses</text:p>
      <text:p text:style-name="P57">Importe de adjudicación:</text:p>
      <text:p text:style-name="P54">SIN I.G.I.C.: 25.042,80 euros</text:p>
      <text:p text:style-name="P54">I.G.I.C. (7%): 1.752,99 euros</text:p>
      <text:p text:style-name="P54">Importe TOTAL con I.G.I.C.: 26.795,79 euros.</text:p>
      <text:p text:style-name="P54"><text:span text:style-name="T6">Financiación UE: </text:span>no hay financiación de la UE.</text:p>
      <text:p text:style-name="P54"><text:span text:style-name="T6">PYME: </text:span>la empresa ES una PYME</text:p>
      <text:p text:style-name="P75"><text:span text:style-name="T41">Quinto.- </text:span><text:span text:style-name="T40">La duración del contrato no podrá ser superior a un año, ni ser objeto de prórroga ni de revisión de precios, estableciéndose como plazo máximo de ejecución de tres (3) meses. La persona responsable de la supervisión y control de la ejecución del contrato será la que suscribe, coordinadora del Servicio de Gestión de Servicios Públicos del Ilustre Ayuntamiento de Mogán.</text:span></text:p>
      <text:p text:style-name="P75"><text:span text:style-name="T41">Sexto.- </text:span><text:span text:style-name="T40">UUna vez realizada la obra, y tras las oportunas comprobaciones, el pago se efectuará contra presentación de factura por el adjudicatario ante el correspondiente registro administrativo a efectos de su remisión a la unidad tramitadora, en el plazo de 30 días desde la realización de los trabajos. Cuando se vaya a presentar la factura, la entidad deberá incluir en la misma el número de expediente por el que ha resultado adjudicatario, en este caso el expediente número 17932/2024, y que el mismo ha sido tramitado por el Servicio de Gestión de Servicios Públicos, debiendo la factura ser asignada al grupo de apuntes ALUMBRADO. La factura emitida deberá ajustarse a la totalidad de lo dispuesto en el Real Decreto 1619/2012, de 30 de noviembre, por el que se aprueba el Reglamento por el que se regulan las obligaciones de facturación</text:span></text:p>
      <text:p text:style-name="P32"><text:span text:style-name="T35">Séptimo.- </text:span><text:span text:style-name="T34">Publicar el contrato menor en el Perfil del Contratante en la forma prevista en el artículo 63.4 de la Ley 9/2017, de 8 de noviembre, de Contratos del Sector Público, comprendido a publicar la información a publicar su objeto, duración, el importe de adjudicación, incluido I.G.I.C., y la identidad del adjudicatario.</text:span></text:p>
      <text:p text:style-name="P32"><text:span text:style-name="T110">Octavo.- </text:span><text:span text:style-name="T109">Notificar la resolución al adjudicatario y dar traslado de la misma a la Intervención General y al Servicio de Contratación para la publicación (perfil contratante y Tribunal Cuentas de Canarias), y a los efectos oportunos.»</text:span></text:p>
      <text:p text:style-name="P61">Considerando que la adopción de este acuerdo es competencia de esta Junta de Gobierno Local en virtud de las delegaciones efectuadas por la Alcaldesa de este Ayuntamiento, mediante Decreto 3347/2023, de fecha 19 de junio de 2023, se tiene a bien elevar la siguiente</text:p>
      <text:p text:style-name="P62">PROPUESTA DE RESOLUCIÓN</text:p>
      <text:p text:style-name="P75"><text:span text:style-name="T19">Primero.- </text:span><text:span text:style-name="T18">Declarar la necesidad e idoneidad del contrato menor de la </text:span><text:span text:style-name="T19">Obra para la instalación de alumbrado solar en el paseo ubicado en la Playa de Patalavaca</text:span><text:span text:style-name="T18">, al contrato referenciado lecorresponde el CPV 31527200-8 (luces para alumbrado exterior).</text:span></text:p>
      <text:p text:style-name="P32"><text:soft-page-break/><text:span text:style-name="T108">Segundo.- </text:span><text:span text:style-name="T23">Aprobar el gasto total de 26.795,79 euros, con cargo a la partida 165/61900 y número de operación 220240025522, del presupuesto municipal vigente, tal y como figura en la Retención de Crédito emitida por la Intervención General con fecha 02 de noviembre de 2024</text:span></text:p>
      <text:p text:style-name="P75"><text:span text:style-name="T6">Tercero.- </text:span><text:span text:style-name="T18">Aprobar el expediente y el presupuesto para la contratación menor de obra, en atención a lo señalado en la parte expositiva del presente acuerdo, por importe de 26.795,79 euros (incluido 7 % I.G.I.C.).</text:span></text:p>
      <text:p text:style-name="P75"><text:span text:style-name="T19">Cuarto.- </text:span><text:span text:style-name="T18">Adjudicar el contrato menor con las siguientes características: </text:span></text:p>
      <text:p text:style-name="P61"><text:span text:style-name="T6">Contrato menor de:</text:span> obra</text:p>
      <text:p text:style-name="P61"><text:span text:style-name="T6">Objeto del contrato:</text:span> Instalación de alumbrado solar en el paseo ubicado en la Playa de</text:p>
      <text:p text:style-name="P61">Patalavaca.</text:p>
      <text:p text:style-name="P61"><text:span text:style-name="T6">Adjudicatario: </text:span>JUAN AURELIO SUÁREZ VERA con DNI: 427****5-P y domicilio a efectos de</text:p>
      <text:p text:style-name="P61">notificación en Calle **************</text:p>
      <text:p text:style-name="P61"><text:span text:style-name="T6">CPV del contrato: </text:span>31527200-8 (luces para alumbrado exterior)</text:p>
      <text:p text:style-name="P61"><text:span text:style-name="T6">Plazo de duración:</text:span> 3 meses</text:p>
      <text:p text:style-name="P63">Importe de adjudicación:</text:p>
      <text:p text:style-name="P61">SIN I.G.I.C.: 25.042,80 euros</text:p>
      <text:p text:style-name="P61">I.G.I.C. (7%): 1.752,99 euros</text:p>
      <text:p text:style-name="P61">Importe TOTAL con I.G.I.C.: 26.795,79 euros.</text:p>
      <text:p text:style-name="P61"><text:span text:style-name="T6">Financiación UE: </text:span>no hay financiación de la UE.</text:p>
      <text:p text:style-name="P61"><text:span text:style-name="T6">PYME: </text:span>la empresa ES una PYME</text:p>
      <text:p text:style-name="P75"><text:span text:style-name="T19">Quinto.- </text:span><text:span text:style-name="T18">La duración del contrato no podrá ser superior a un año, ni ser objeto de prórroga ni de revisión de precios, estableciéndose como plazo máximo de ejecución de tres (3) meses. La persona responsable de la supervisión y control de la ejecución del contrato será la que suscribe, coordinadora del Servicio de Gestión de Servicios Públicos del Ilustre Ayuntamiento de Mogán.</text:span></text:p>
      <text:p text:style-name="P75"><text:span text:style-name="T19">Sexto.- </text:span><text:span text:style-name="T18">Una vez realizada la obra, y tras las oportunas comprobaciones, el pago se efectuará contra presentación de factura por el adjudicatario ante el correspondiente registro administrativo a efectos de su remisión a la unidad tramitadora, en el plazo de 30 días desde la realización de los trabajos. Cuando se vaya a presentar la factura, la entidad deberá incluir en la misma el número de expediente por el que ha resultado adjudicatario, en este caso el expediente número 17932/2024, y que el mismo ha sido tramitado por el Servicio de Gestión de Servicios Públicos, debiendo la factura ser asignada al grupo de apuntes ALUMBRADO. La factura emitida deberá ajustarse a la totalidad de lo dispuesto en el Real Decreto 1619/2012, de 30 de noviembre, por el que se aprueba el Reglamento por el que se regulan las obligaciones de facturación</text:span></text:p>
      <text:p text:style-name="P32"><text:span text:style-name="T24">Séptimo.- </text:span><text:span text:style-name="T23">Publicar el contrato menor en el Perfil del Contratante en la forma prevista en el artículo 63.4 de la Ley 9/2017, de 8 de noviembre, de Contratos del Sector Público, comprendido a publicar la información a publicar su objeto, duración, el importe de adjudicación, incluido I.G.I.C., y la identidad del adjudicatario.</text:span></text:p>
      <text:p text:style-name="P32"><text:span text:style-name="T108">Octavo.- </text:span><text:span text:style-name="T107">Notificar la resolución al adjudicatario y dar traslado de la misma a la Intervención General y al Servicio de Contratación para la publicación (perfil contratante y Tribunal Cuentas de Canarias), y a los efectos oportunos.”</text:span></text:p>
      <text:p text:style-name="P75"/>
      <text:p text:style-name="P69">Considerando que la adopción de este acuerdo es competencia de esta Junta de Gobierno Local, en virtud de las delegaciones efectuadas por la Alcaldesa de este Ayuntamiento, mediante Decreto número 3347/2023, de 19 de junio.</text:p>
      <text:p text:style-name="P69">La Junta de Gobierno Local, acuerda aprobar la propuesta emitida en los términos que se recogen precedentemente.</text:p>
      <text:p text:style-name="Text_20_body"><text:soft-page-break/></text:p>
      <text:p text:style-name="Text_20_body"><text:line-break/><text:tab/><text:span text:style-name="Strong_20_Emphasis"><text:span text:style-name="T11">16.2.-Expte. 17323/2024. Propuesta para adjudicar el contrato basado en el Acuerdo Marco para la contratación del servicio de correos postales y telégrafos del Ayuntamiento de Mogán, a la entidad SOCIEDAD ESTATAL DE CORREOS Y TELEGRAFOS, S.A., S.M.E.</text:span></text:span><text:span text:style-name="T128"> </text:span></text:p>
      <text:p text:style-name="P31"><text:span text:style-name="T25">“Consuelo Diaz León, Concejala Delegada en materia de Patrimonio Cultural, Archivo, Contratación y Estadística, de acuerdo con el Decreto n.º 3349/2023 de 19 de junio, y visto el expediente </text:span><text:span text:style-name="T26">para la adjudicación del Contrato Basado en el Acuerdo Marco para la contratación del servicio de correos postales y telégrafos del Ayuntamiento de Mogán</text:span><text:span text:style-name="T25"> y, </text:span></text:p>
      <text:p text:style-name="P32"><text:span text:style-name="T24">&gt;VISTO </text:span><text:span text:style-name="T23">que con fecha 16 de octubre de 2024 la Junta de Gobierno Local, en sesión ordinaria, acuerda </text:span><text:span text:style-name="T24">Adjudicar el «ACUERDO MARCO PARA LA CONTRATACIÓN DEL SERVICIO DE CORREOS </text:span><text:span text:style-name="T24">POSTALES Y TELÉGRAFOS DEL AYUNTAMIENTO DE MOGÁN Y LA EMPRESA MOGÁN GESTIÓN MUNICIPAL, S.L.»,</text:span><text:span text:style-name="T18"> </text:span><text:span text:style-name="T24">MEDIANTE PROCEDIMIENTO ABIERTO DE ADJUDICACIÓN, TRAMITACIÓN ORDINARIA Y SOMETIDO A REGULACIÓN ARMONIZADA, EXP: 9510/24</text:span><text:span text:style-name="T18"> </text:span><text:span text:style-name="T24">a</text:span><text:span text:style-name="T18"> </text:span><text:span text:style-name="T24">la entidad SOCIEDAD ESTATAL CORREOS Y TELÉGRAFOS, S.A. S.M.E con CIF: A83052407</text:span><text:span text:style-name="T18"> </text:span><text:span text:style-name="T23">por un</text:span><text:span text:style-name="T18"> </text:span><text:span text:style-name="T23">presupuesto de gasto máximo o indicativo que prevé soportar la Administración y la empresa Mogán Gestión Municipal, S.L. para el presente servicio por un periodo de tres años, asciende a la cantidad de 84.696,50 euros y 1.345.428,57 euros, respectivamente, estando incluido en este importe un incremento del I.G.I.C., 0,00 % y 7,00 % en función del servicio prestado</text:span><text:span text:style-name="T24">, ofertándose respecto al criterio de adjudicación n.º1: Oferta Económica, los</text:span><text:span text:style-name="T18"> </text:span><text:span text:style-name="T38">porcentajes únicos de reducción que se detallan más adelante, así como los precios unitarios</text:span><text:span text:style-name="T18"> </text:span><text:span text:style-name="T23">y respecto al resto de criterios conforme se detalla más adelante, obteniendo una valoración total de 59 puntos, siendo el</text:span><text:span text:style-name="T18"> </text:span><text:span text:style-name="T38">plazo de TRES AÑOS</text:span><text:span text:style-name="T24">, a contar desde el día siguiente al de la formalización del mismo, justificado por la naturaleza esencial de los servicios que constituyen el objeto del contrato y sin posibilidad de prórroga, de conformidad con las determinaciones contenidas en el artículo 219 de la LCSP, </text:span><text:span text:style-name="T23">o bien hasta que se haya agotado el presupuesto máximo del mismo, en el supuesto de que este hecho se produjera con antelación al cumplimiento del plazo antes señalado.</text:span><text:span text:style-name="T18"> </text:span><text:span text:style-name="T23">(</text:span><text:span text:style-name="T24">Los contratos basados</text:span><text:span text:style-name="T18"> </text:span><text:span text:style-name="T23">habrán de adjudicarse durante el plazo de vigencia del acuerdo marco y siempre con anterioridad a la finalización del mismo.) La fecha relevante para entender que se ha cumplido este requisito será la de la adjudicación del contrato basado. atendiendo en todo caso al pliego de cláusulas administrativas particulares y pliego de prescripciones técnicas, al </text:span><text:span text:style-name="T23">considerarse que es la oferta más ventajosa, considerando el orden decreciente en que han quedado clasificadas las ofertas presentadas, admitidas y que no han sido declaradas anormales o desproporcionadas (detallado más adelante): </text:span></text:p>
      <table:table table:name="Tabla51" table:style-name="Tabla51">
        <table:table-column table:style-name="Tabla51.A"/>
        <table:table-row>
          <table:table-cell table:style-name="Tabla51.A1" office:value-type="string">
            <text:p text:style-name="P108">Desglose de precios unitarios:</text:p>
          </table:table-cell>
        </table:table-row>
      </table:table>
      <table:table table:name="Tabla52" table:style-name="Tabla52">
        <table:table-column table:style-name="Tabla52.A"/>
        <table:table-column table:style-name="Tabla52.B"/>
        <table:table-column table:style-name="Tabla52.C"/>
        <table:table-header-rows>
          <table:table-row>
            <table:table-cell table:style-name="Tabla52.A1" office:value-type="string">
              <text:p text:style-name="P176">TIPO DE SERVICIO</text:p>
            </table:table-cell>
            <table:table-cell table:style-name="Tabla52.B1" office:value-type="string">
              <text:p text:style-name="P176">Precio máximo sin IGIC</text:p>
            </table:table-cell>
            <table:table-cell table:style-name="Tabla52.A1" office:value-type="string">
              <text:p text:style-name="P176">IGIC aplicable</text:p>
            </table:table-cell>
          </table:table-row>
        </table:table-header-rows>
        <table:table-row>
          <table:table-cell table:style-name="Tabla52.A2" office:value-type="string">
            <text:p text:style-name="P103">CARTAS Y TARJETAS NACIONALES</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2" office:value-type="string">
            <text:p text:style-name="P103">ORDINARIA LOCAL</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4" office:value-type="string">
            <text:p text:style-name="P104">Hasta 20 gramos normalizadas</text:p>
          </table:table-cell>
          <table:table-cell table:style-name="Tabla52.B4" office:value-type="string">
            <text:p text:style-name="P102">0,82 </text:p>
          </table:table-cell>
          <table:table-cell table:style-name="Tabla52.A4" office:value-type="string">
            <text:p text:style-name="P102">0,00%</text:p>
          </table:table-cell>
        </table:table-row>
        <table:table-row>
          <table:table-cell table:style-name="Tabla52.A4" office:value-type="string">
            <text:p text:style-name="P104">Más de 20 hasta 50 gramos, y 0 a 20 gramos sin normalizar</text:p>
          </table:table-cell>
          <table:table-cell table:style-name="Tabla52.B4" office:value-type="string">
            <text:p text:style-name="P102">0,92 </text:p>
          </table:table-cell>
          <table:table-cell table:style-name="Tabla52.A4" office:value-type="string">
            <text:p text:style-name="P102">0,00%</text:p>
          </table:table-cell>
        </table:table-row>
        <table:table-row>
          <table:table-cell table:style-name="Tabla52.A4" office:value-type="string">
            <text:p text:style-name="P104">Más de 50 hasta 100 gramos</text:p>
          </table:table-cell>
          <table:table-cell table:style-name="Tabla52.B4" office:value-type="string">
            <text:p text:style-name="P102">1,45 </text:p>
          </table:table-cell>
          <table:table-cell table:style-name="Tabla52.A4" office:value-type="string">
            <text:p text:style-name="P102">0,00%</text:p>
          </table:table-cell>
        </table:table-row>
        <table:table-row>
          <table:table-cell table:style-name="Tabla52.A4" office:value-type="string">
            <text:p text:style-name="P104">Más de 100 hasta 500 gramos</text:p>
          </table:table-cell>
          <table:table-cell table:style-name="Tabla52.B4" office:value-type="string">
            <text:p text:style-name="P102">2,90 </text:p>
          </table:table-cell>
          <table:table-cell table:style-name="Tabla52.A4" office:value-type="string">
            <text:p text:style-name="P102">0,00%</text:p>
          </table:table-cell>
        </table:table-row>
        <table:table-row>
          <table:table-cell table:style-name="Tabla52.A4" office:value-type="string">
            <text:p text:style-name="P104">Más de 500 hasta 1.000 gramos</text:p>
          </table:table-cell>
          <table:table-cell table:style-name="Tabla52.B4" office:value-type="string">
            <text:p text:style-name="P102">5,90 </text:p>
          </table:table-cell>
          <table:table-cell table:style-name="Tabla52.A4" office:value-type="string">
            <text:p text:style-name="P102">0,00%</text:p>
          </table:table-cell>
        </table:table-row>
        <table:table-row>
          <table:table-cell table:style-name="Tabla52.A4" office:value-type="string">
            <text:p text:style-name="P104">Más de 1.000 hasta 2.000 gramos</text:p>
          </table:table-cell>
          <table:table-cell table:style-name="Tabla52.B4" office:value-type="string">
            <text:p text:style-name="P102">6,40 </text:p>
          </table:table-cell>
          <table:table-cell table:style-name="Tabla52.A4" office:value-type="string">
            <text:p text:style-name="P102">0,00%</text:p>
          </table:table-cell>
        </table:table-row>
        <table:table-row>
          <table:table-cell table:style-name="Tabla52.A2" office:value-type="string">
            <text:p text:style-name="P103">ORDINARIA DESTINO 1</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4" office:value-type="string">
            <text:p text:style-name="P104">Hasta 20 gramos normalizadas</text:p>
          </table:table-cell>
          <table:table-cell table:style-name="Tabla52.B4" office:value-type="string">
            <text:p text:style-name="P102">0,82 </text:p>
          </table:table-cell>
          <table:table-cell table:style-name="Tabla52.A4" office:value-type="string">
            <text:p text:style-name="P102">0,00%<text:soft-page-break/></text:p>
          </table:table-cell>
        </table:table-row>
        <table:table-row>
          <table:table-cell table:style-name="Tabla52.A4" office:value-type="string">
            <text:p text:style-name="P104">Más de 20 hasta 50 gramos, y 0 a 20 gramos sin normalizar</text:p>
          </table:table-cell>
          <table:table-cell table:style-name="Tabla52.B4" office:value-type="string">
            <text:p text:style-name="P102">0,92 </text:p>
          </table:table-cell>
          <table:table-cell table:style-name="Tabla52.A4" office:value-type="string">
            <text:p text:style-name="P102">0,00%</text:p>
          </table:table-cell>
        </table:table-row>
        <table:table-row>
          <table:table-cell table:style-name="Tabla52.A4" office:value-type="string">
            <text:p text:style-name="P104">Más de 50 hasta 100 gramos</text:p>
          </table:table-cell>
          <table:table-cell table:style-name="Tabla52.B4" office:value-type="string">
            <text:p text:style-name="P102">1,45 </text:p>
          </table:table-cell>
          <table:table-cell table:style-name="Tabla52.A4" office:value-type="string">
            <text:p text:style-name="P102">0,00%</text:p>
          </table:table-cell>
        </table:table-row>
        <table:table-row>
          <table:table-cell table:style-name="Tabla52.A4" office:value-type="string">
            <text:p text:style-name="P104">Más de 100 hasta 500 gramos</text:p>
          </table:table-cell>
          <table:table-cell table:style-name="Tabla52.B4" office:value-type="string">
            <text:p text:style-name="P102">2,90 </text:p>
          </table:table-cell>
          <table:table-cell table:style-name="Tabla52.A4" office:value-type="string">
            <text:p text:style-name="P102">0,00%</text:p>
          </table:table-cell>
        </table:table-row>
        <table:table-row>
          <table:table-cell table:style-name="Tabla52.A4" office:value-type="string">
            <text:p text:style-name="P104">Más de 500 hasta 1.000 gramos</text:p>
          </table:table-cell>
          <table:table-cell table:style-name="Tabla52.B4" office:value-type="string">
            <text:p text:style-name="P102">5,90 </text:p>
          </table:table-cell>
          <table:table-cell table:style-name="Tabla52.A4" office:value-type="string">
            <text:p text:style-name="P102">0,00%</text:p>
          </table:table-cell>
        </table:table-row>
        <table:table-row>
          <table:table-cell table:style-name="Tabla52.A4" office:value-type="string">
            <text:p text:style-name="P104">Más de 1.000 hasta 2.000 gramos</text:p>
          </table:table-cell>
          <table:table-cell table:style-name="Tabla52.B4" office:value-type="string">
            <text:p text:style-name="P102">6,40 </text:p>
          </table:table-cell>
          <table:table-cell table:style-name="Tabla52.A4" office:value-type="string">
            <text:p text:style-name="P102">0,00%</text:p>
          </table:table-cell>
        </table:table-row>
        <table:table-row>
          <table:table-cell table:style-name="Tabla52.A2" office:value-type="string">
            <text:p text:style-name="P103">ORDINARIA DESTINO 2</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4" office:value-type="string">
            <text:p text:style-name="P104">Hasta 20 gramos normalizadas</text:p>
          </table:table-cell>
          <table:table-cell table:style-name="Tabla52.B4" office:value-type="string">
            <text:p text:style-name="P102">0,82 </text:p>
          </table:table-cell>
          <table:table-cell table:style-name="Tabla52.A4" office:value-type="string">
            <text:p text:style-name="P102">0,00%</text:p>
          </table:table-cell>
        </table:table-row>
        <table:table-row>
          <table:table-cell table:style-name="Tabla52.A4" office:value-type="string">
            <text:p text:style-name="P104">Más de 20 hasta 50 gramos, y 0 a 20 gramos sin normalizar</text:p>
          </table:table-cell>
          <table:table-cell table:style-name="Tabla52.B4" office:value-type="string">
            <text:p text:style-name="P102">0,92 </text:p>
          </table:table-cell>
          <table:table-cell table:style-name="Tabla52.A4" office:value-type="string">
            <text:p text:style-name="P102">0,00%</text:p>
          </table:table-cell>
        </table:table-row>
        <table:table-row>
          <table:table-cell table:style-name="Tabla52.A4" office:value-type="string">
            <text:p text:style-name="P104">Más de 50 hasta 100 gramos</text:p>
          </table:table-cell>
          <table:table-cell table:style-name="Tabla52.B4" office:value-type="string">
            <text:p text:style-name="P102">1,45 </text:p>
          </table:table-cell>
          <table:table-cell table:style-name="Tabla52.A4" office:value-type="string">
            <text:p text:style-name="P102">0,00%</text:p>
          </table:table-cell>
        </table:table-row>
        <table:table-row>
          <table:table-cell table:style-name="Tabla52.A4" office:value-type="string">
            <text:p text:style-name="P104">Más de 100 hasta 500 gramos</text:p>
          </table:table-cell>
          <table:table-cell table:style-name="Tabla52.B4" office:value-type="string">
            <text:p text:style-name="P102">2,90 </text:p>
          </table:table-cell>
          <table:table-cell table:style-name="Tabla52.A4" office:value-type="string">
            <text:p text:style-name="P102">0,00%</text:p>
          </table:table-cell>
        </table:table-row>
        <table:table-row>
          <table:table-cell table:style-name="Tabla52.A4" office:value-type="string">
            <text:p text:style-name="P104">Más de 500 hasta 1.000 gramos</text:p>
          </table:table-cell>
          <table:table-cell table:style-name="Tabla52.B4" office:value-type="string">
            <text:p text:style-name="P102">5,90 </text:p>
          </table:table-cell>
          <table:table-cell table:style-name="Tabla52.A4" office:value-type="string">
            <text:p text:style-name="P102">0,00%</text:p>
          </table:table-cell>
        </table:table-row>
        <table:table-row>
          <table:table-cell table:style-name="Tabla52.A4" office:value-type="string">
            <text:p text:style-name="P104">Más de 1.000 hasta 2.000 gramos</text:p>
          </table:table-cell>
          <table:table-cell table:style-name="Tabla52.B4" office:value-type="string">
            <text:p text:style-name="P102">6,40 </text:p>
          </table:table-cell>
          <table:table-cell table:style-name="Tabla52.A4" office:value-type="string">
            <text:p text:style-name="P102">0,00%</text:p>
          </table:table-cell>
        </table:table-row>
        <table:table-row>
          <table:table-cell table:style-name="Tabla52.A2" office:value-type="string">
            <text:p text:style-name="P103">CERTIFICADA LOCAL</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4" office:value-type="string">
            <text:p text:style-name="P104">Hasta 20 gramos normalizadas</text:p>
          </table:table-cell>
          <table:table-cell table:style-name="Tabla52.B4" office:value-type="string">
            <text:p text:style-name="P102">4,87 </text:p>
          </table:table-cell>
          <table:table-cell table:style-name="Tabla52.A4" office:value-type="string">
            <text:p text:style-name="P102">0,00%</text:p>
          </table:table-cell>
        </table:table-row>
        <table:table-row>
          <table:table-cell table:style-name="Tabla52.A4" office:value-type="string">
            <text:p text:style-name="P104">Más de 20 hasta 50 gramos, y 0 a 20 gramos sin normalizar</text:p>
          </table:table-cell>
          <table:table-cell table:style-name="Tabla52.B4" office:value-type="string">
            <text:p text:style-name="P102">4,97 </text:p>
          </table:table-cell>
          <table:table-cell table:style-name="Tabla52.A4" office:value-type="string">
            <text:p text:style-name="P102">0,00%</text:p>
          </table:table-cell>
        </table:table-row>
        <table:table-row>
          <table:table-cell table:style-name="Tabla52.A4" office:value-type="string">
            <text:p text:style-name="P104">Más de 50 hasta 100 gramos</text:p>
          </table:table-cell>
          <table:table-cell table:style-name="Tabla52.B4" office:value-type="string">
            <text:p text:style-name="P102">5,50 </text:p>
          </table:table-cell>
          <table:table-cell table:style-name="Tabla52.A4" office:value-type="string">
            <text:p text:style-name="P102">0,00%</text:p>
          </table:table-cell>
        </table:table-row>
        <table:table-row>
          <table:table-cell table:style-name="Tabla52.A4" office:value-type="string">
            <text:p text:style-name="P104">Más de 100 hasta 500 gramos</text:p>
          </table:table-cell>
          <table:table-cell table:style-name="Tabla52.B4" office:value-type="string">
            <text:p text:style-name="P102">6,95 </text:p>
          </table:table-cell>
          <table:table-cell table:style-name="Tabla52.A4" office:value-type="string">
            <text:p text:style-name="P102">0,00%</text:p>
          </table:table-cell>
        </table:table-row>
        <table:table-row>
          <table:table-cell table:style-name="Tabla52.A4" office:value-type="string">
            <text:p text:style-name="P104">Más de 500 hasta 1.000 gramos</text:p>
          </table:table-cell>
          <table:table-cell table:style-name="Tabla52.B4" office:value-type="string">
            <text:p text:style-name="P102">9,95 </text:p>
          </table:table-cell>
          <table:table-cell table:style-name="Tabla52.A4" office:value-type="string">
            <text:p text:style-name="P102">0,00%</text:p>
          </table:table-cell>
        </table:table-row>
        <table:table-row>
          <table:table-cell table:style-name="Tabla52.A4" office:value-type="string">
            <text:p text:style-name="P104">Más de 1.000 hasta 2.000 gramos</text:p>
          </table:table-cell>
          <table:table-cell table:style-name="Tabla52.B4" office:value-type="string">
            <text:p text:style-name="P102">10,45 </text:p>
          </table:table-cell>
          <table:table-cell table:style-name="Tabla52.A4" office:value-type="string">
            <text:p text:style-name="P102">0,00%</text:p>
          </table:table-cell>
        </table:table-row>
        <table:table-row>
          <table:table-cell table:style-name="Tabla52.A2" office:value-type="string">
            <text:p text:style-name="P103">CERTIFICADA DESTINO 1</text:p>
          </table:table-cell>
          <table:table-cell table:style-name="Tabla52.B4" office:value-type="string">
            <text:p text:style-name="P7"/>
          </table:table-cell>
          <table:table-cell table:style-name="Tabla52.A4" office:value-type="string">
            <text:p text:style-name="P7"/>
          </table:table-cell>
        </table:table-row>
        <table:table-row>
          <table:table-cell table:style-name="Tabla52.A4" office:value-type="string">
            <text:p text:style-name="P104">Hasta 20 gramos normalizadas</text:p>
          </table:table-cell>
          <table:table-cell table:style-name="Tabla52.B4" office:value-type="string">
            <text:p text:style-name="P102">4,87 </text:p>
          </table:table-cell>
          <table:table-cell table:style-name="Tabla52.A4" office:value-type="string">
            <text:p text:style-name="P102">0,00%<text:soft-page-break/></text:p>
          </table:table-cell>
        </table:table-row>
        <table:table-row>
          <table:table-cell table:style-name="Tabla52.A4" office:value-type="string">
            <text:p text:style-name="P104">Más de 20 hasta 50 gramos, y 0 a 20 gramos sin normalizar</text:p>
          </table:table-cell>
          <table:table-cell table:style-name="Tabla52.B4" office:value-type="string">
            <text:p text:style-name="P102">4,97 </text:p>
          </table:table-cell>
          <table:table-cell table:style-name="Tabla52.A4" office:value-type="string">
            <text:p text:style-name="P102">0,00%</text:p>
          </table:table-cell>
        </table:table-row>
        <table:table-row>
          <table:table-cell table:style-name="Tabla52.A4" office:value-type="string">
            <text:p text:style-name="P104">Más de 50 hasta 100 gramos</text:p>
          </table:table-cell>
          <table:table-cell table:style-name="Tabla52.B4" office:value-type="string">
            <text:p text:style-name="P102">5,50 </text:p>
          </table:table-cell>
          <table:table-cell table:style-name="Tabla52.A4" office:value-type="string">
            <text:p text:style-name="P102">0,00%</text:p>
          </table:table-cell>
        </table:table-row>
        <table:table-row>
          <table:table-cell table:style-name="Tabla52.A4" office:value-type="string">
            <text:p text:style-name="P104">Más de 100 hasta 500 gramos</text:p>
          </table:table-cell>
          <table:table-cell table:style-name="Tabla52.B4" office:value-type="string">
            <text:p text:style-name="P102">6,95 </text:p>
          </table:table-cell>
          <table:table-cell table:style-name="Tabla52.A4" office:value-type="string">
            <text:p text:style-name="P102">0,00%</text:p>
          </table:table-cell>
        </table:table-row>
        <table:table-row>
          <table:table-cell table:style-name="Tabla52.A4" office:value-type="string">
            <text:p text:style-name="P104">Más de 500 hasta 1.000 gramos</text:p>
          </table:table-cell>
          <table:table-cell table:style-name="Tabla52.B4" office:value-type="string">
            <text:p text:style-name="P102">9,95 </text:p>
          </table:table-cell>
          <table:table-cell table:style-name="Tabla52.A4" office:value-type="string">
            <text:p text:style-name="P102">0,00%</text:p>
          </table:table-cell>
        </table:table-row>
        <table:table-row>
          <table:table-cell table:style-name="Tabla52.A4" office:value-type="string">
            <text:p text:style-name="P104">Más de 1.000 hasta 2.000 gramos</text:p>
          </table:table-cell>
          <table:table-cell table:style-name="Tabla52.B4" office:value-type="string">
            <text:p text:style-name="P102">10,45 </text:p>
          </table:table-cell>
          <table:table-cell table:style-name="Tabla52.A4" office:value-type="string">
            <text:p text:style-name="P102">0,00%</text:p>
          </table:table-cell>
        </table:table-row>
        <table:table-row>
          <table:table-cell table:style-name="Tabla52.A2" office:value-type="string">
            <text:p text:style-name="P103">CERTIFICADA DESTINO 2</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4" office:value-type="string">
            <text:p text:style-name="P104">Hasta 20 gramos normalizadas</text:p>
          </table:table-cell>
          <table:table-cell table:style-name="Tabla52.B4" office:value-type="string">
            <text:p text:style-name="P102">4,87 </text:p>
          </table:table-cell>
          <table:table-cell table:style-name="Tabla52.A4" office:value-type="string">
            <text:p text:style-name="P102">0,00%</text:p>
          </table:table-cell>
        </table:table-row>
        <table:table-row>
          <table:table-cell table:style-name="Tabla52.A4" office:value-type="string">
            <text:p text:style-name="P104">Más de 20 hasta 50 gramos, y 0 a 20 gramos sin normalizar</text:p>
          </table:table-cell>
          <table:table-cell table:style-name="Tabla52.B4" office:value-type="string">
            <text:p text:style-name="P102">4,97 </text:p>
          </table:table-cell>
          <table:table-cell table:style-name="Tabla52.A4" office:value-type="string">
            <text:p text:style-name="P102">0,00%</text:p>
          </table:table-cell>
        </table:table-row>
        <table:table-row>
          <table:table-cell table:style-name="Tabla52.A4" office:value-type="string">
            <text:p text:style-name="P104">Más de 50 hasta 100 gramos</text:p>
          </table:table-cell>
          <table:table-cell table:style-name="Tabla52.B4" office:value-type="string">
            <text:p text:style-name="P102">5,50 </text:p>
          </table:table-cell>
          <table:table-cell table:style-name="Tabla52.A4" office:value-type="string">
            <text:p text:style-name="P102">0,00%</text:p>
          </table:table-cell>
        </table:table-row>
        <table:table-row>
          <table:table-cell table:style-name="Tabla52.A4" office:value-type="string">
            <text:p text:style-name="P104">Más de 100 hasta 500 gramos</text:p>
          </table:table-cell>
          <table:table-cell table:style-name="Tabla52.B4" office:value-type="string">
            <text:p text:style-name="P102">6,95 </text:p>
          </table:table-cell>
          <table:table-cell table:style-name="Tabla52.A4" office:value-type="string">
            <text:p text:style-name="P102">0,00%</text:p>
          </table:table-cell>
        </table:table-row>
        <table:table-row>
          <table:table-cell table:style-name="Tabla52.A4" office:value-type="string">
            <text:p text:style-name="P104">Más de 500 hasta 1.000 gramos</text:p>
          </table:table-cell>
          <table:table-cell table:style-name="Tabla52.B4" office:value-type="string">
            <text:p text:style-name="P102">9,95 </text:p>
          </table:table-cell>
          <table:table-cell table:style-name="Tabla52.A4" office:value-type="string">
            <text:p text:style-name="P102">0,00%</text:p>
          </table:table-cell>
        </table:table-row>
        <table:table-row>
          <table:table-cell table:style-name="Tabla52.A4" office:value-type="string">
            <text:p text:style-name="P104">Más de 1.000 hasta 2.000 gramos</text:p>
          </table:table-cell>
          <table:table-cell table:style-name="Tabla52.B4" office:value-type="string">
            <text:p text:style-name="P102">10,45 </text:p>
          </table:table-cell>
          <table:table-cell table:style-name="Tabla52.A4" office:value-type="string">
            <text:p text:style-name="P102">0,00%</text:p>
          </table:table-cell>
        </table:table-row>
        <table:table-row>
          <table:table-cell table:style-name="Tabla52.A2" office:value-type="string">
            <text:p text:style-name="P103">CARTAS Y TARJETAS INTERNACIONALES</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2" office:value-type="string">
            <text:p text:style-name="P103">ORDINARIA ZONA 1 </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4" office:value-type="string">
            <text:p text:style-name="P104">Hasta 20 gramos normalizadas</text:p>
          </table:table-cell>
          <table:table-cell table:style-name="Tabla52.B4" office:value-type="string">
            <text:p text:style-name="P102">1,70 </text:p>
          </table:table-cell>
          <table:table-cell table:style-name="Tabla52.A4" office:value-type="string">
            <text:p text:style-name="P102">0,00%</text:p>
          </table:table-cell>
        </table:table-row>
        <table:table-row>
          <table:table-cell table:style-name="Tabla52.A4" office:value-type="string">
            <text:p text:style-name="P104">Más de 20 hasta 50 gramos, y 0 a 20 gramos sin normalizar</text:p>
          </table:table-cell>
          <table:table-cell table:style-name="Tabla52.B4" office:value-type="string">
            <text:p text:style-name="P102">2,00 </text:p>
          </table:table-cell>
          <table:table-cell table:style-name="Tabla52.A4" office:value-type="string">
            <text:p text:style-name="P102">0,00%</text:p>
          </table:table-cell>
        </table:table-row>
        <table:table-row>
          <table:table-cell table:style-name="Tabla52.A4" office:value-type="string">
            <text:p text:style-name="P104">Más de 50 hasta 100 gramos</text:p>
          </table:table-cell>
          <table:table-cell table:style-name="Tabla52.B4" office:value-type="string">
            <text:p text:style-name="P102">2,80 </text:p>
          </table:table-cell>
          <table:table-cell table:style-name="Tabla52.A4" office:value-type="string">
            <text:p text:style-name="P102">0,00%</text:p>
          </table:table-cell>
        </table:table-row>
        <table:table-row>
          <table:table-cell table:style-name="Tabla52.A4" office:value-type="string">
            <text:p text:style-name="P104">Más de 100 hasta 500 gramos</text:p>
          </table:table-cell>
          <table:table-cell table:style-name="Tabla52.B4" office:value-type="string">
            <text:p text:style-name="P102">6,95 </text:p>
          </table:table-cell>
          <table:table-cell table:style-name="Tabla52.A4" office:value-type="string">
            <text:p text:style-name="P102">0,00%</text:p>
          </table:table-cell>
        </table:table-row>
        <table:table-row>
          <table:table-cell table:style-name="Tabla52.A4" office:value-type="string">
            <text:p text:style-name="P104">Más de 500 hasta 1.000 gramos</text:p>
          </table:table-cell>
          <table:table-cell table:style-name="Tabla52.B4" office:value-type="string">
            <text:p text:style-name="P102">13,35 </text:p>
          </table:table-cell>
          <table:table-cell table:style-name="Tabla52.A4" office:value-type="string">
            <text:p text:style-name="P102">0,00%</text:p>
          </table:table-cell>
        </table:table-row>
        <table:table-row>
          <table:table-cell table:style-name="Tabla52.A4" office:value-type="string">
            <text:p text:style-name="P104">Más de 1.000 hasta 2.000 gramos</text:p>
          </table:table-cell>
          <table:table-cell table:style-name="Tabla52.B4" office:value-type="string">
            <text:p text:style-name="P102">21,25 </text:p>
          </table:table-cell>
          <table:table-cell table:style-name="Tabla52.A4" office:value-type="string">
            <text:p text:style-name="P102">0,00%</text:p>
          </table:table-cell>
        </table:table-row>
        <table:table-row>
          <table:table-cell table:style-name="Tabla52.A2" office:value-type="string">
            <text:p text:style-name="P103">ORDINARIA ZONA 2 </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4" office:value-type="string">
            <text:p text:style-name="P104">Hasta 20 gramos normalizadas</text:p>
          </table:table-cell>
          <table:table-cell table:style-name="Tabla52.B4" office:value-type="string">
            <text:p text:style-name="P102">1,75 </text:p>
          </table:table-cell>
          <table:table-cell table:style-name="Tabla52.A4" office:value-type="string">
            <text:p text:style-name="P102">0,00%</text:p>
          </table:table-cell>
        </table:table-row>
        <table:table-row>
          <table:table-cell table:style-name="Tabla52.A4" office:value-type="string">
            <text:p text:style-name="P104">Más de 20 hasta 50 gramos, y 0 a 20 gramos sin normalizar</text:p>
          </table:table-cell>
          <table:table-cell table:style-name="Tabla52.B4" office:value-type="string">
            <text:p text:style-name="P102">2,25 </text:p>
          </table:table-cell>
          <table:table-cell table:style-name="Tabla52.A4" office:value-type="string">
            <text:p text:style-name="P102">0,00%</text:p>
          </table:table-cell>
        </table:table-row>
        <table:table-row>
          <table:table-cell table:style-name="Tabla52.A4" office:value-type="string">
            <text:p text:style-name="P104">Más de 50 hasta 100 gramos</text:p>
          </table:table-cell>
          <table:table-cell table:style-name="Tabla52.B4" office:value-type="string">
            <text:p text:style-name="P102">3,75 </text:p>
          </table:table-cell>
          <table:table-cell table:style-name="Tabla52.A4" office:value-type="string">
            <text:p text:style-name="P102">0,00%<text:soft-page-break/></text:p>
          </table:table-cell>
        </table:table-row>
        <table:table-row>
          <table:table-cell table:style-name="Tabla52.A4" office:value-type="string">
            <text:p text:style-name="P104">Más de 100 hasta 500 gramos</text:p>
          </table:table-cell>
          <table:table-cell table:style-name="Tabla52.B4" office:value-type="string">
            <text:p text:style-name="P102">10,55 </text:p>
          </table:table-cell>
          <table:table-cell table:style-name="Tabla52.A4" office:value-type="string">
            <text:p text:style-name="P102">0,00%</text:p>
          </table:table-cell>
        </table:table-row>
        <table:table-row>
          <table:table-cell table:style-name="Tabla52.A4" office:value-type="string">
            <text:p text:style-name="P104">Más de 500 hasta 1.000 gramos</text:p>
          </table:table-cell>
          <table:table-cell table:style-name="Tabla52.B4" office:value-type="string">
            <text:p text:style-name="P102">21,65 </text:p>
          </table:table-cell>
          <table:table-cell table:style-name="Tabla52.A4" office:value-type="string">
            <text:p text:style-name="P102">0,00%</text:p>
          </table:table-cell>
        </table:table-row>
        <table:table-row>
          <table:table-cell table:style-name="Tabla52.A4" office:value-type="string">
            <text:p text:style-name="P104">Más de 1.000 hasta 2.000 gramos</text:p>
          </table:table-cell>
          <table:table-cell table:style-name="Tabla52.B4" office:value-type="string">
            <text:p text:style-name="P102">37,70 </text:p>
          </table:table-cell>
          <table:table-cell table:style-name="Tabla52.A4" office:value-type="string">
            <text:p text:style-name="P102">0,00%</text:p>
          </table:table-cell>
        </table:table-row>
        <table:table-row>
          <table:table-cell table:style-name="Tabla52.A2" office:value-type="string">
            <text:p text:style-name="P103">ORDINARIA ZONA 3</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4" office:value-type="string">
            <text:p text:style-name="P104">Hasta 20 gramos normalizadas</text:p>
          </table:table-cell>
          <table:table-cell table:style-name="Tabla52.B4" office:value-type="string">
            <text:p text:style-name="P102">2,10 </text:p>
          </table:table-cell>
          <table:table-cell table:style-name="Tabla52.A4" office:value-type="string">
            <text:p text:style-name="P102">0,00%</text:p>
          </table:table-cell>
        </table:table-row>
        <table:table-row>
          <table:table-cell table:style-name="Tabla52.A4" office:value-type="string">
            <text:p text:style-name="P104">Más de 20 hasta 50 gramos, y 0 a 20 gramos sin normalizar</text:p>
          </table:table-cell>
          <table:table-cell table:style-name="Tabla52.B4" office:value-type="string">
            <text:p text:style-name="P102">2,60 </text:p>
          </table:table-cell>
          <table:table-cell table:style-name="Tabla52.A4" office:value-type="string">
            <text:p text:style-name="P102">0,00%</text:p>
          </table:table-cell>
        </table:table-row>
        <table:table-row>
          <table:table-cell table:style-name="Tabla52.A4" office:value-type="string">
            <text:p text:style-name="P104">Más de 50 hasta 100 gramos</text:p>
          </table:table-cell>
          <table:table-cell table:style-name="Tabla52.B4" office:value-type="string">
            <text:p text:style-name="P102">4,20 </text:p>
          </table:table-cell>
          <table:table-cell table:style-name="Tabla52.A4" office:value-type="string">
            <text:p text:style-name="P102">0,00%</text:p>
          </table:table-cell>
        </table:table-row>
        <table:table-row>
          <table:table-cell table:style-name="Tabla52.A4" office:value-type="string">
            <text:p text:style-name="P104">Más de 100 hasta 500 gramos</text:p>
          </table:table-cell>
          <table:table-cell table:style-name="Tabla52.B4" office:value-type="string">
            <text:p text:style-name="P102">10,55 </text:p>
          </table:table-cell>
          <table:table-cell table:style-name="Tabla52.A4" office:value-type="string">
            <text:p text:style-name="P102">0,00%</text:p>
          </table:table-cell>
        </table:table-row>
        <table:table-row>
          <table:table-cell table:style-name="Tabla52.A4" office:value-type="string">
            <text:p text:style-name="P104">Más de 500 hasta 1.000 gramos</text:p>
          </table:table-cell>
          <table:table-cell table:style-name="Tabla52.B4" office:value-type="string">
            <text:p text:style-name="P102">21,65 </text:p>
          </table:table-cell>
          <table:table-cell table:style-name="Tabla52.A4" office:value-type="string">
            <text:p text:style-name="P102">0,00%</text:p>
          </table:table-cell>
        </table:table-row>
        <table:table-row>
          <table:table-cell table:style-name="Tabla52.A4" office:value-type="string">
            <text:p text:style-name="P104">Más de 1.000 hasta 2.000 gramos</text:p>
          </table:table-cell>
          <table:table-cell table:style-name="Tabla52.B4" office:value-type="string">
            <text:p text:style-name="P102">37,70 </text:p>
          </table:table-cell>
          <table:table-cell table:style-name="Tabla52.A4" office:value-type="string">
            <text:p text:style-name="P102">0,00%</text:p>
          </table:table-cell>
        </table:table-row>
        <table:table-row>
          <table:table-cell table:style-name="Tabla52.A2" office:value-type="string">
            <text:p text:style-name="P103">CERTIFICADA ZONA 1 </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4" office:value-type="string">
            <text:p text:style-name="P104">Hasta 20 gramos normalizadas</text:p>
          </table:table-cell>
          <table:table-cell table:style-name="Tabla52.B4" office:value-type="string">
            <text:p text:style-name="P102">6,50 </text:p>
          </table:table-cell>
          <table:table-cell table:style-name="Tabla52.A4" office:value-type="string">
            <text:p text:style-name="P102">0,00%</text:p>
          </table:table-cell>
        </table:table-row>
        <table:table-row>
          <table:table-cell table:style-name="Tabla52.A4" office:value-type="string">
            <text:p text:style-name="P104">Más de 20 hasta 50 gramos, y 0 a 20 gramos sin normalizar</text:p>
          </table:table-cell>
          <table:table-cell table:style-name="Tabla52.B4" office:value-type="string">
            <text:p text:style-name="P102">6,80 </text:p>
          </table:table-cell>
          <table:table-cell table:style-name="Tabla52.A4" office:value-type="string">
            <text:p text:style-name="P102">0,00%</text:p>
          </table:table-cell>
        </table:table-row>
        <table:table-row>
          <table:table-cell table:style-name="Tabla52.A4" office:value-type="string">
            <text:p text:style-name="P104">Más de 50 hasta 100 gramos</text:p>
          </table:table-cell>
          <table:table-cell table:style-name="Tabla52.B4" office:value-type="string">
            <text:p text:style-name="P102">7,60 </text:p>
          </table:table-cell>
          <table:table-cell table:style-name="Tabla52.A4" office:value-type="string">
            <text:p text:style-name="P102">0,00%</text:p>
          </table:table-cell>
        </table:table-row>
        <table:table-row>
          <table:table-cell table:style-name="Tabla52.A4" office:value-type="string">
            <text:p text:style-name="P104">Más de 100 hasta 500 gramos</text:p>
          </table:table-cell>
          <table:table-cell table:style-name="Tabla52.B4" office:value-type="string">
            <text:p text:style-name="P102">11,75 </text:p>
          </table:table-cell>
          <table:table-cell table:style-name="Tabla52.A4" office:value-type="string">
            <text:p text:style-name="P102">0,00%</text:p>
          </table:table-cell>
        </table:table-row>
        <table:table-row>
          <table:table-cell table:style-name="Tabla52.A4" office:value-type="string">
            <text:p text:style-name="P104">Más de 500 hasta 1.000 gramos</text:p>
          </table:table-cell>
          <table:table-cell table:style-name="Tabla52.B4" office:value-type="string">
            <text:p text:style-name="P102">18,15 </text:p>
          </table:table-cell>
          <table:table-cell table:style-name="Tabla52.A4" office:value-type="string">
            <text:p text:style-name="P102">0,00%</text:p>
          </table:table-cell>
        </table:table-row>
        <table:table-row>
          <table:table-cell table:style-name="Tabla52.A4" office:value-type="string">
            <text:p text:style-name="P104">Más de 1.000 hasta 2.000 gramos</text:p>
          </table:table-cell>
          <table:table-cell table:style-name="Tabla52.B4" office:value-type="string">
            <text:p text:style-name="P102">26,05 </text:p>
          </table:table-cell>
          <table:table-cell table:style-name="Tabla52.A4" office:value-type="string">
            <text:p text:style-name="P102">0,00%</text:p>
          </table:table-cell>
        </table:table-row>
        <table:table-row>
          <table:table-cell table:style-name="Tabla52.A2" office:value-type="string">
            <text:p text:style-name="P103">CERTIFICADA ZONA 2</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4" office:value-type="string">
            <text:p text:style-name="P104">Hasta 20 gramos normalizadas</text:p>
          </table:table-cell>
          <table:table-cell table:style-name="Tabla52.B4" office:value-type="string">
            <text:p text:style-name="P102">6,55 </text:p>
          </table:table-cell>
          <table:table-cell table:style-name="Tabla52.A4" office:value-type="string">
            <text:p text:style-name="P102">0,00%</text:p>
          </table:table-cell>
        </table:table-row>
        <table:table-row>
          <table:table-cell table:style-name="Tabla52.A4" office:value-type="string">
            <text:p text:style-name="P104">Más de 20 hasta 50 gramos, y 0 a 20 gramos sin normalizar</text:p>
          </table:table-cell>
          <table:table-cell table:style-name="Tabla52.B4" office:value-type="string">
            <text:p text:style-name="P102">7,05 </text:p>
          </table:table-cell>
          <table:table-cell table:style-name="Tabla52.A4" office:value-type="string">
            <text:p text:style-name="P102">0,00%</text:p>
          </table:table-cell>
        </table:table-row>
        <table:table-row>
          <table:table-cell table:style-name="Tabla52.A4" office:value-type="string">
            <text:p text:style-name="P104">Más de 50 hasta 100 gramos</text:p>
          </table:table-cell>
          <table:table-cell table:style-name="Tabla52.B4" office:value-type="string">
            <text:p text:style-name="P102">8,55 </text:p>
          </table:table-cell>
          <table:table-cell table:style-name="Tabla52.A4" office:value-type="string">
            <text:p text:style-name="P102">0,00%<text:soft-page-break/></text:p>
          </table:table-cell>
        </table:table-row>
        <table:table-row>
          <table:table-cell table:style-name="Tabla52.A4" office:value-type="string">
            <text:p text:style-name="P104">Más de 100 hasta 500 gramos</text:p>
          </table:table-cell>
          <table:table-cell table:style-name="Tabla52.B4" office:value-type="string">
            <text:p text:style-name="P102">15,35 </text:p>
          </table:table-cell>
          <table:table-cell table:style-name="Tabla52.A4" office:value-type="string">
            <text:p text:style-name="P102">0,00%</text:p>
          </table:table-cell>
        </table:table-row>
        <table:table-row>
          <table:table-cell table:style-name="Tabla52.A4" office:value-type="string">
            <text:p text:style-name="P104">Más de 500 hasta 1.000 gramos</text:p>
          </table:table-cell>
          <table:table-cell table:style-name="Tabla52.B4" office:value-type="string">
            <text:p text:style-name="P102">26,45 </text:p>
          </table:table-cell>
          <table:table-cell table:style-name="Tabla52.A4" office:value-type="string">
            <text:p text:style-name="P102">0,00%</text:p>
          </table:table-cell>
        </table:table-row>
        <table:table-row>
          <table:table-cell table:style-name="Tabla52.A4" office:value-type="string">
            <text:p text:style-name="P104">Más de 1.000 hasta 2.000 gramos</text:p>
          </table:table-cell>
          <table:table-cell table:style-name="Tabla52.B4" office:value-type="string">
            <text:p text:style-name="P102">42,50 </text:p>
          </table:table-cell>
          <table:table-cell table:style-name="Tabla52.A4" office:value-type="string">
            <text:p text:style-name="P102">0,00%</text:p>
          </table:table-cell>
        </table:table-row>
        <table:table-row>
          <table:table-cell table:style-name="Tabla52.A2" office:value-type="string">
            <text:p text:style-name="P103">CERTIFICADA ZONA 3</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4" office:value-type="string">
            <text:p text:style-name="P104">Hasta 20 gramos normalizadas</text:p>
          </table:table-cell>
          <table:table-cell table:style-name="Tabla52.B4" office:value-type="string">
            <text:p text:style-name="P102">6,90 </text:p>
          </table:table-cell>
          <table:table-cell table:style-name="Tabla52.A4" office:value-type="string">
            <text:p text:style-name="P102">0,00%</text:p>
          </table:table-cell>
        </table:table-row>
        <table:table-row>
          <table:table-cell table:style-name="Tabla52.A4" office:value-type="string">
            <text:p text:style-name="P104">Más de 20 hasta 50 gramos, y 0 a 20 gramos sin normalizar</text:p>
          </table:table-cell>
          <table:table-cell table:style-name="Tabla52.B4" office:value-type="string">
            <text:p text:style-name="P102">7,40 </text:p>
          </table:table-cell>
          <table:table-cell table:style-name="Tabla52.A4" office:value-type="string">
            <text:p text:style-name="P102">0,00%</text:p>
          </table:table-cell>
        </table:table-row>
        <table:table-row>
          <table:table-cell table:style-name="Tabla52.A4" office:value-type="string">
            <text:p text:style-name="P104">Más de 50 hasta 100 gramos</text:p>
          </table:table-cell>
          <table:table-cell table:style-name="Tabla52.B4" office:value-type="string">
            <text:p text:style-name="P102">9,00 </text:p>
          </table:table-cell>
          <table:table-cell table:style-name="Tabla52.A4" office:value-type="string">
            <text:p text:style-name="P102">0,00%</text:p>
          </table:table-cell>
        </table:table-row>
        <table:table-row>
          <table:table-cell table:style-name="Tabla52.A4" office:value-type="string">
            <text:p text:style-name="P104">Más de 100 hasta 500 gramos</text:p>
          </table:table-cell>
          <table:table-cell table:style-name="Tabla52.B4" office:value-type="string">
            <text:p text:style-name="P102">15,35 </text:p>
          </table:table-cell>
          <table:table-cell table:style-name="Tabla52.A4" office:value-type="string">
            <text:p text:style-name="P102">0,00%</text:p>
          </table:table-cell>
        </table:table-row>
        <table:table-row>
          <table:table-cell table:style-name="Tabla52.A4" office:value-type="string">
            <text:p text:style-name="P104">Más de 500 hasta 1.000 gramos</text:p>
          </table:table-cell>
          <table:table-cell table:style-name="Tabla52.B4" office:value-type="string">
            <text:p text:style-name="P102">26,45 </text:p>
          </table:table-cell>
          <table:table-cell table:style-name="Tabla52.A4" office:value-type="string">
            <text:p text:style-name="P102">0,00%</text:p>
          </table:table-cell>
        </table:table-row>
        <table:table-row>
          <table:table-cell table:style-name="Tabla52.A4" office:value-type="string">
            <text:p text:style-name="P104">Más de 1.000 hasta 2.000 gramos</text:p>
          </table:table-cell>
          <table:table-cell table:style-name="Tabla52.B4" office:value-type="string">
            <text:p text:style-name="P102">42,50 </text:p>
          </table:table-cell>
          <table:table-cell table:style-name="Tabla52.A4" office:value-type="string">
            <text:p text:style-name="P102">0,00%</text:p>
          </table:table-cell>
        </table:table-row>
        <table:table-row>
          <table:table-cell table:style-name="Tabla52.A2" office:value-type="string">
            <text:p text:style-name="P103">SERVICIOS ADICIONALES</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4" office:value-type="string">
            <text:p text:style-name="P104">Clasificación de envíos</text:p>
          </table:table-cell>
          <table:table-cell table:style-name="Tabla52.B4" office:value-type="string">
            <text:p text:style-name="P102">0,25 </text:p>
          </table:table-cell>
          <table:table-cell table:style-name="Tabla52.A4" office:value-type="string">
            <text:p text:style-name="P102">7,00%</text:p>
          </table:table-cell>
        </table:table-row>
        <table:table-row>
          <table:table-cell table:style-name="Tabla52.A4" office:value-type="string">
            <text:p text:style-name="P104">Aviso de recibo internacional</text:p>
          </table:table-cell>
          <table:table-cell table:style-name="Tabla52.B4" office:value-type="string">
            <text:p text:style-name="P102">2,10 </text:p>
          </table:table-cell>
          <table:table-cell table:style-name="Tabla52.A4" office:value-type="string">
            <text:p text:style-name="P102">7,00%</text:p>
          </table:table-cell>
        </table:table-row>
        <table:table-row>
          <table:table-cell table:style-name="Tabla52.A4" office:value-type="string">
            <text:p text:style-name="P104">Aviso de recibo</text:p>
          </table:table-cell>
          <table:table-cell table:style-name="Tabla52.B4" office:value-type="string">
            <text:p text:style-name="P102">1,86 </text:p>
          </table:table-cell>
          <table:table-cell table:style-name="Tabla52.A4" office:value-type="string">
            <text:p text:style-name="P102">7,00%</text:p>
          </table:table-cell>
        </table:table-row>
        <table:table-row>
          <table:table-cell table:style-name="Tabla52.A4" office:value-type="string">
            <text:p text:style-name="P104">Gestión de entrega de Notificaciones Ley 39/2015</text:p>
          </table:table-cell>
          <table:table-cell table:style-name="Tabla52.B4" office:value-type="string">
            <text:p text:style-name="P102">2,10 </text:p>
          </table:table-cell>
          <table:table-cell table:style-name="Tabla52.A4" office:value-type="string">
            <text:p text:style-name="P102">7,00%</text:p>
          </table:table-cell>
        </table:table-row>
        <table:table-row>
          <table:table-cell table:style-name="Tabla52.A4" office:value-type="string">
            <text:p text:style-name="P104">Retorno de información</text:p>
          </table:table-cell>
          <table:table-cell table:style-name="Tabla52.B4" office:value-type="string">
            <text:p text:style-name="P102">1,65 </text:p>
          </table:table-cell>
          <table:table-cell table:style-name="Tabla52.A4" office:value-type="string">
            <text:p text:style-name="P102">7,00%</text:p>
          </table:table-cell>
        </table:table-row>
        <table:table-row>
          <table:table-cell table:style-name="Tabla52.A4" office:value-type="string">
            <text:p text:style-name="P104">Reembolso</text:p>
          </table:table-cell>
          <table:table-cell table:style-name="Tabla52.B4" office:value-type="string">
            <text:p text:style-name="P102">3,35 </text:p>
          </table:table-cell>
          <table:table-cell table:style-name="Tabla52.A4" office:value-type="string">
            <text:p text:style-name="P102">7,00%</text:p>
          </table:table-cell>
        </table:table-row>
        <table:table-row>
          <table:table-cell table:style-name="Tabla52.A4" office:value-type="string">
            <text:p text:style-name="P104">Prueba de entrega electrónica</text:p>
          </table:table-cell>
          <table:table-cell table:style-name="Tabla52.B4" office:value-type="string">
            <text:p text:style-name="P102">0,91 </text:p>
          </table:table-cell>
          <table:table-cell table:style-name="Tabla52.A4" office:value-type="string">
            <text:p text:style-name="P102">7,00%</text:p>
          </table:table-cell>
        </table:table-row>
        <table:table-row>
          <table:table-cell table:style-name="Tabla52.A4" office:value-type="string">
            <text:p text:style-name="P104">Entrega exclusiva al destinatario</text:p>
          </table:table-cell>
          <table:table-cell table:style-name="Tabla52.B4" office:value-type="string">
            <text:p text:style-name="P102">1,70 </text:p>
          </table:table-cell>
          <table:table-cell table:style-name="Tabla52.A4" office:value-type="string">
            <text:p text:style-name="P102">7,00%</text:p>
          </table:table-cell>
        </table:table-row>
        <table:table-row>
          <table:table-cell table:style-name="Tabla52.A4" office:value-type="string">
            <text:p text:style-name="P104">Copia certificada</text:p>
          </table:table-cell>
          <table:table-cell table:style-name="Tabla52.B4" office:value-type="string">
            <text:p text:style-name="P102">14,03 </text:p>
          </table:table-cell>
          <table:table-cell table:style-name="Tabla52.A4" office:value-type="string">
            <text:p text:style-name="P102">7,00%</text:p>
          </table:table-cell>
        </table:table-row>
        <table:table-row>
          <table:table-cell table:style-name="Tabla52.A4" office:value-type="string">
            <text:p text:style-name="P104">Digitalización de documentos</text:p>
          </table:table-cell>
          <table:table-cell table:style-name="Tabla52.B4" office:value-type="string">
            <text:p text:style-name="P102">2,10 </text:p>
          </table:table-cell>
          <table:table-cell table:style-name="Tabla52.A4" office:value-type="string">
            <text:p text:style-name="P102">7,00%</text:p>
          </table:table-cell>
        </table:table-row>
        <table:table-row>
          <table:table-cell table:style-name="Tabla52.A2" office:value-type="string">
            <text:p text:style-name="P103">SERVICIOS DE BUROFAX</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2" office:value-type="string">
            <text:p text:style-name="P103">BUROFAX NACIONAL</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2" office:value-type="string">
            <text:p text:style-name="P103">Entre oficinas del prestador<text:soft-page-break/></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4" office:value-type="string">
            <text:p text:style-name="P104">Importe fijo</text:p>
          </table:table-cell>
          <table:table-cell table:style-name="Tabla52.B4" office:value-type="string">
            <text:p text:style-name="P102">9,90 </text:p>
          </table:table-cell>
          <table:table-cell table:style-name="Tabla52.A4" office:value-type="string">
            <text:p text:style-name="P102">7,00%</text:p>
          </table:table-cell>
        </table:table-row>
        <table:table-row>
          <table:table-cell table:style-name="Tabla52.A4" office:value-type="string">
            <text:p text:style-name="P104">Por cada página</text:p>
          </table:table-cell>
          <table:table-cell table:style-name="Tabla52.B4" office:value-type="string">
            <text:p text:style-name="P102">0,90 </text:p>
          </table:table-cell>
          <table:table-cell table:style-name="Tabla52.A4" office:value-type="string">
            <text:p text:style-name="P102">7,00%</text:p>
          </table:table-cell>
        </table:table-row>
        <table:table-row>
          <table:table-cell table:style-name="Tabla52.A2" office:value-type="string">
            <text:p text:style-name="P103">Burofax On Line</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4" office:value-type="string">
            <text:p text:style-name="P104">Importe fijo</text:p>
          </table:table-cell>
          <table:table-cell table:style-name="Tabla52.B4" office:value-type="string">
            <text:p text:style-name="P102">6,79 </text:p>
          </table:table-cell>
          <table:table-cell table:style-name="Tabla52.A4" office:value-type="string">
            <text:p text:style-name="P102">7,00%</text:p>
          </table:table-cell>
        </table:table-row>
        <table:table-row>
          <table:table-cell table:style-name="Tabla52.A4" office:value-type="string">
            <text:p text:style-name="P104">Por cada página</text:p>
          </table:table-cell>
          <table:table-cell table:style-name="Tabla52.B4" office:value-type="string">
            <text:p text:style-name="P102">0,95 </text:p>
          </table:table-cell>
          <table:table-cell table:style-name="Tabla52.A4" office:value-type="string">
            <text:p text:style-name="P102">7,00%</text:p>
          </table:table-cell>
        </table:table-row>
        <table:table-row>
          <table:table-cell table:style-name="Tabla52.A2" office:value-type="string">
            <text:p text:style-name="P103">SERVICIOS ADICIONALES BUROFAX </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4" office:value-type="string">
            <text:p text:style-name="P104">Acuse de recibo</text:p>
          </table:table-cell>
          <table:table-cell table:style-name="Tabla52.B4" office:value-type="string">
            <text:p text:style-name="P102">4,50 </text:p>
          </table:table-cell>
          <table:table-cell table:style-name="Tabla52.A4" office:value-type="string">
            <text:p text:style-name="P102">7,00%</text:p>
          </table:table-cell>
        </table:table-row>
        <table:table-row>
          <table:table-cell table:style-name="Tabla52.A4" office:value-type="string">
            <text:p text:style-name="P104">Por certificación o copia certificada ( hasta 3 pag)</text:p>
          </table:table-cell>
          <table:table-cell table:style-name="Tabla52.B4" office:value-type="string">
            <text:p text:style-name="P102">14,03 </text:p>
          </table:table-cell>
          <table:table-cell table:style-name="Tabla52.A4" office:value-type="string">
            <text:p text:style-name="P102">7,00%</text:p>
          </table:table-cell>
        </table:table-row>
        <table:table-row>
          <table:table-cell table:style-name="Tabla52.A4" office:value-type="string">
            <text:p text:style-name="P104">Por cada página adicional</text:p>
          </table:table-cell>
          <table:table-cell table:style-name="Tabla52.B4" office:value-type="string">
            <text:p text:style-name="P102">0,28 </text:p>
          </table:table-cell>
          <table:table-cell table:style-name="Tabla52.A4" office:value-type="string">
            <text:p text:style-name="P102">7,00%</text:p>
          </table:table-cell>
        </table:table-row>
        <table:table-row>
          <table:table-cell table:style-name="Tabla52.A2" office:value-type="string">
            <text:p text:style-name="P103">SERVICIOS DE PAQUETERÍA</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2" office:value-type="string">
            <text:p text:style-name="P103">PAQ PREMIUM - CONTRATO</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2" office:value-type="string">
            <text:p text:style-name="P103">Zona 1: Envíos con origen y destino dentro de la misma provincia.</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4" office:value-type="string">
            <text:p text:style-name="P104">- Hasta 1 kg.</text:p>
          </table:table-cell>
          <table:table-cell table:style-name="Tabla52.B4" office:value-type="string">
            <text:p text:style-name="P102">12,06 </text:p>
          </table:table-cell>
          <table:table-cell table:style-name="Tabla52.A4" office:value-type="string">
            <text:p text:style-name="P102">7,00%</text:p>
          </table:table-cell>
        </table:table-row>
        <table:table-row>
          <table:table-cell table:style-name="Tabla52.A4" office:value-type="string">
            <text:p text:style-name="P104">- Más de 1 hasta 5 kg.</text:p>
          </table:table-cell>
          <table:table-cell table:style-name="Tabla52.B4" office:value-type="string">
            <text:p text:style-name="P102">14,88 </text:p>
          </table:table-cell>
          <table:table-cell table:style-name="Tabla52.A4" office:value-type="string">
            <text:p text:style-name="P102">7,00%</text:p>
          </table:table-cell>
        </table:table-row>
        <table:table-row>
          <table:table-cell table:style-name="Tabla52.A4" office:value-type="string">
            <text:p text:style-name="P104">- Más de 5 hasta 10 kg.</text:p>
          </table:table-cell>
          <table:table-cell table:style-name="Tabla52.B4" office:value-type="string">
            <text:p text:style-name="P102">19,47 </text:p>
          </table:table-cell>
          <table:table-cell table:style-name="Tabla52.A4" office:value-type="string">
            <text:p text:style-name="P102">7,00%</text:p>
          </table:table-cell>
        </table:table-row>
        <table:table-row>
          <table:table-cell table:style-name="Tabla52.A4" office:value-type="string">
            <text:p text:style-name="P104">- Más de 10 hasta 15 kg.</text:p>
          </table:table-cell>
          <table:table-cell table:style-name="Tabla52.B4" office:value-type="string">
            <text:p text:style-name="P102">23,18 </text:p>
          </table:table-cell>
          <table:table-cell table:style-name="Tabla52.A4" office:value-type="string">
            <text:p text:style-name="P102">7,00%</text:p>
          </table:table-cell>
        </table:table-row>
        <table:table-row>
          <table:table-cell table:style-name="Tabla52.A4" office:value-type="string">
            <text:p text:style-name="P104">- Más de 15 hasta 20 kg.</text:p>
          </table:table-cell>
          <table:table-cell table:style-name="Tabla52.B4" office:value-type="string">
            <text:p text:style-name="P102">28,24 </text:p>
          </table:table-cell>
          <table:table-cell table:style-name="Tabla52.A4" office:value-type="string">
            <text:p text:style-name="P102">7,00%</text:p>
          </table:table-cell>
        </table:table-row>
        <table:table-row>
          <table:table-cell table:style-name="Tabla52.A4" office:value-type="string">
            <text:p text:style-name="P104">- Más de 20 hasta 25 kg.</text:p>
          </table:table-cell>
          <table:table-cell table:style-name="Tabla52.B4" office:value-type="string">
            <text:p text:style-name="P102">33,43 </text:p>
          </table:table-cell>
          <table:table-cell table:style-name="Tabla52.A4" office:value-type="string">
            <text:p text:style-name="P102">7,00%</text:p>
          </table:table-cell>
        </table:table-row>
        <table:table-row>
          <table:table-cell table:style-name="Tabla52.A4" office:value-type="string">
            <text:p text:style-name="P104">- Más de 25 hasta 30 kg.</text:p>
          </table:table-cell>
          <table:table-cell table:style-name="Tabla52.B4" office:value-type="string">
            <text:p text:style-name="P102">38,48 </text:p>
          </table:table-cell>
          <table:table-cell table:style-name="Tabla52.A4" office:value-type="string">
            <text:p text:style-name="P102">7,00%</text:p>
          </table:table-cell>
        </table:table-row>
        <table:table-row>
          <table:table-cell table:style-name="Tabla52.A4" office:value-type="string">
            <text:p text:style-name="P104">- Kilo Adicional</text:p>
          </table:table-cell>
          <table:table-cell table:style-name="Tabla52.B4" office:value-type="string">
            <text:p text:style-name="P102">1,09 </text:p>
          </table:table-cell>
          <table:table-cell table:style-name="Tabla52.A4" office:value-type="string">
            <text:p text:style-name="P102">7,00%</text:p>
          </table:table-cell>
        </table:table-row>
        <table:table-row>
          <table:table-cell table:style-name="Tabla52.A2" office:value-type="string">
            <text:p text:style-name="P103">Zona 5: Envíos a Península y Baleares, Ceuta, Melilla o Andorra.<text:soft-page-break/></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4" office:value-type="string">
            <text:p text:style-name="P104">- Hasta 1 kg.</text:p>
          </table:table-cell>
          <table:table-cell table:style-name="Tabla52.B4" office:value-type="string">
            <text:p text:style-name="P102">24,23 </text:p>
          </table:table-cell>
          <table:table-cell table:style-name="Tabla52.A4" office:value-type="string">
            <text:p text:style-name="P102">0,00%</text:p>
          </table:table-cell>
        </table:table-row>
        <table:table-row>
          <table:table-cell table:style-name="Tabla52.A4" office:value-type="string">
            <text:p text:style-name="P104">- Más de 1 hasta 5 kg.</text:p>
          </table:table-cell>
          <table:table-cell table:style-name="Tabla52.B4" office:value-type="string">
            <text:p text:style-name="P102">34,32 </text:p>
          </table:table-cell>
          <table:table-cell table:style-name="Tabla52.A4" office:value-type="string">
            <text:p text:style-name="P102">0,00%</text:p>
          </table:table-cell>
        </table:table-row>
        <table:table-row>
          <table:table-cell table:style-name="Tabla52.A4" office:value-type="string">
            <text:p text:style-name="P104">- Más de 5 hasta 10 kg.</text:p>
          </table:table-cell>
          <table:table-cell table:style-name="Tabla52.B4" office:value-type="string">
            <text:p text:style-name="P102">43,30 </text:p>
          </table:table-cell>
          <table:table-cell table:style-name="Tabla52.A4" office:value-type="string">
            <text:p text:style-name="P102">0,00%</text:p>
          </table:table-cell>
        </table:table-row>
        <table:table-row>
          <table:table-cell table:style-name="Tabla52.A4" office:value-type="string">
            <text:p text:style-name="P104">- Más de 10 hasta 15 kg.</text:p>
          </table:table-cell>
          <table:table-cell table:style-name="Tabla52.B4" office:value-type="string">
            <text:p text:style-name="P102">56,81 </text:p>
          </table:table-cell>
          <table:table-cell table:style-name="Tabla52.A4" office:value-type="string">
            <text:p text:style-name="P102">0,00%</text:p>
          </table:table-cell>
        </table:table-row>
        <table:table-row>
          <table:table-cell table:style-name="Tabla52.A4" office:value-type="string">
            <text:p text:style-name="P104">- Más de 15 hasta 20 kg.</text:p>
          </table:table-cell>
          <table:table-cell table:style-name="Tabla52.B4" office:value-type="string">
            <text:p text:style-name="P102">77,57 </text:p>
          </table:table-cell>
          <table:table-cell table:style-name="Tabla52.A4" office:value-type="string">
            <text:p text:style-name="P102">0,00%</text:p>
          </table:table-cell>
        </table:table-row>
        <table:table-row>
          <table:table-cell table:style-name="Tabla52.A4" office:value-type="string">
            <text:p text:style-name="P104">- Más de 20 hasta 25 kg.</text:p>
          </table:table-cell>
          <table:table-cell table:style-name="Tabla52.B4" office:value-type="string">
            <text:p text:style-name="P102">98,94 </text:p>
          </table:table-cell>
          <table:table-cell table:style-name="Tabla52.A4" office:value-type="string">
            <text:p text:style-name="P102">0,00%</text:p>
          </table:table-cell>
        </table:table-row>
        <table:table-row>
          <table:table-cell table:style-name="Tabla52.A4" office:value-type="string">
            <text:p text:style-name="P104">- Más de 25 hasta 30 kg.</text:p>
          </table:table-cell>
          <table:table-cell table:style-name="Tabla52.B4" office:value-type="string">
            <text:p text:style-name="P102">120,92 </text:p>
          </table:table-cell>
          <table:table-cell table:style-name="Tabla52.A4" office:value-type="string">
            <text:p text:style-name="P102">0,00%</text:p>
          </table:table-cell>
        </table:table-row>
        <table:table-row>
          <table:table-cell table:style-name="Tabla52.A4" office:value-type="string">
            <text:p text:style-name="P104">- Kilo Adicional</text:p>
          </table:table-cell>
          <table:table-cell table:style-name="Tabla52.B4" office:value-type="string">
            <text:p text:style-name="P102">4,49 </text:p>
          </table:table-cell>
          <table:table-cell table:style-name="Tabla52.A4" office:value-type="string">
            <text:p text:style-name="P102">0,00%</text:p>
          </table:table-cell>
        </table:table-row>
        <table:table-row>
          <table:table-cell table:style-name="Tabla52.A2" office:value-type="string">
            <text:p text:style-name="P103">Zona 6: Envíos a Canarias Interislas:</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4" office:value-type="string">
            <text:p text:style-name="P104">- Hasta 1 kg.</text:p>
          </table:table-cell>
          <table:table-cell table:style-name="Tabla52.B4" office:value-type="string">
            <text:p text:style-name="P102">12,06 </text:p>
          </table:table-cell>
          <table:table-cell table:style-name="Tabla52.A4" office:value-type="string">
            <text:p text:style-name="P102">0,00%</text:p>
          </table:table-cell>
        </table:table-row>
        <table:table-row>
          <table:table-cell table:style-name="Tabla52.A4" office:value-type="string">
            <text:p text:style-name="P104">- Más de 1 hasta 5 kg.</text:p>
          </table:table-cell>
          <table:table-cell table:style-name="Tabla52.B4" office:value-type="string">
            <text:p text:style-name="P102">14,88 </text:p>
          </table:table-cell>
          <table:table-cell table:style-name="Tabla52.A4" office:value-type="string">
            <text:p text:style-name="P102">0,00%</text:p>
          </table:table-cell>
        </table:table-row>
        <table:table-row>
          <table:table-cell table:style-name="Tabla52.A4" office:value-type="string">
            <text:p text:style-name="P104">- Más de 5 hasta 10 kg.</text:p>
          </table:table-cell>
          <table:table-cell table:style-name="Tabla52.B4" office:value-type="string">
            <text:p text:style-name="P102">19,47 </text:p>
          </table:table-cell>
          <table:table-cell table:style-name="Tabla52.A4" office:value-type="string">
            <text:p text:style-name="P102">0,00%</text:p>
          </table:table-cell>
        </table:table-row>
        <table:table-row>
          <table:table-cell table:style-name="Tabla52.A4" office:value-type="string">
            <text:p text:style-name="P104">- Más de 10 hasta 15 kg.</text:p>
          </table:table-cell>
          <table:table-cell table:style-name="Tabla52.B4" office:value-type="string">
            <text:p text:style-name="P102">23,18 </text:p>
          </table:table-cell>
          <table:table-cell table:style-name="Tabla52.A4" office:value-type="string">
            <text:p text:style-name="P102">0,00%</text:p>
          </table:table-cell>
        </table:table-row>
        <table:table-row>
          <table:table-cell table:style-name="Tabla52.A4" office:value-type="string">
            <text:p text:style-name="P104">- Más de 15 hasta 20 kg.</text:p>
          </table:table-cell>
          <table:table-cell table:style-name="Tabla52.B4" office:value-type="string">
            <text:p text:style-name="P102">28,24 </text:p>
          </table:table-cell>
          <table:table-cell table:style-name="Tabla52.A4" office:value-type="string">
            <text:p text:style-name="P102">0,00%</text:p>
          </table:table-cell>
        </table:table-row>
        <table:table-row>
          <table:table-cell table:style-name="Tabla52.A4" office:value-type="string">
            <text:p text:style-name="P104">- Más de 20 hasta 25 kg.</text:p>
          </table:table-cell>
          <table:table-cell table:style-name="Tabla52.B4" office:value-type="string">
            <text:p text:style-name="P102">33,43 </text:p>
          </table:table-cell>
          <table:table-cell table:style-name="Tabla52.A4" office:value-type="string">
            <text:p text:style-name="P102">0,00%</text:p>
          </table:table-cell>
        </table:table-row>
        <table:table-row>
          <table:table-cell table:style-name="Tabla52.A4" office:value-type="string">
            <text:p text:style-name="P104">- Más de 25 hasta 30 kg.</text:p>
          </table:table-cell>
          <table:table-cell table:style-name="Tabla52.B4" office:value-type="string">
            <text:p text:style-name="P102">38,48 </text:p>
          </table:table-cell>
          <table:table-cell table:style-name="Tabla52.A4" office:value-type="string">
            <text:p text:style-name="P102">0,00%</text:p>
          </table:table-cell>
        </table:table-row>
        <table:table-row>
          <table:table-cell table:style-name="Tabla52.A4" office:value-type="string">
            <text:p text:style-name="P104">- Kilo Adicional</text:p>
          </table:table-cell>
          <table:table-cell table:style-name="Tabla52.B4" office:value-type="string">
            <text:p text:style-name="P102">1,09 </text:p>
          </table:table-cell>
          <table:table-cell table:style-name="Tabla52.A4" office:value-type="string">
            <text:p text:style-name="P102">0,00%</text:p>
          </table:table-cell>
        </table:table-row>
        <table:table-row>
          <table:table-cell table:style-name="Tabla52.A2" office:value-type="string">
            <text:p text:style-name="P103">PAQ ESTÁNDAR - CONTRATO</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2" office:value-type="string">
            <text:p text:style-name="P103">Zona 1: Envíos con origen y destino dentro de la misma isla.</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4" office:value-type="string">
            <text:p text:style-name="P104">- Hasta 1 kg.</text:p>
          </table:table-cell>
          <table:table-cell table:style-name="Tabla52.B4" office:value-type="string">
            <text:p text:style-name="P102">10,75 </text:p>
          </table:table-cell>
          <table:table-cell table:style-name="Tabla52.A4" office:value-type="string">
            <text:p text:style-name="P102">7,00%</text:p>
          </table:table-cell>
        </table:table-row>
        <table:table-row>
          <table:table-cell table:style-name="Tabla52.A4" office:value-type="string">
            <text:p text:style-name="P104">- Más de 1 hasta 5 kg.</text:p>
          </table:table-cell>
          <table:table-cell table:style-name="Tabla52.B4" office:value-type="string">
            <text:p text:style-name="P102">13,44 </text:p>
          </table:table-cell>
          <table:table-cell table:style-name="Tabla52.A4" office:value-type="string">
            <text:p text:style-name="P102">7,00%</text:p>
          </table:table-cell>
        </table:table-row>
        <table:table-row>
          <table:table-cell table:style-name="Tabla52.A4" office:value-type="string">
            <text:p text:style-name="P104">- Más de 5 hasta 10 kg.</text:p>
          </table:table-cell>
          <table:table-cell table:style-name="Tabla52.B4" office:value-type="string">
            <text:p text:style-name="P102">18,04 </text:p>
          </table:table-cell>
          <table:table-cell table:style-name="Tabla52.A4" office:value-type="string">
            <text:p text:style-name="P102">7,00%</text:p>
          </table:table-cell>
        </table:table-row>
        <table:table-row>
          <table:table-cell table:style-name="Tabla52.A4" office:value-type="string">
            <text:p text:style-name="P104">- Más de 10 hasta 15 kg.</text:p>
          </table:table-cell>
          <table:table-cell table:style-name="Tabla52.B4" office:value-type="string">
            <text:p text:style-name="P102">21,88 </text:p>
          </table:table-cell>
          <table:table-cell table:style-name="Tabla52.A4" office:value-type="string">
            <text:p text:style-name="P102">7,00%</text:p>
          </table:table-cell>
        </table:table-row>
        <table:table-row>
          <table:table-cell table:style-name="Tabla52.A4" office:value-type="string">
            <text:p text:style-name="P104">- Más de 15 hasta 20 kg.</text:p>
          </table:table-cell>
          <table:table-cell table:style-name="Tabla52.B4" office:value-type="string">
            <text:p text:style-name="P102">26,47 </text:p>
          </table:table-cell>
          <table:table-cell table:style-name="Tabla52.A4" office:value-type="string">
            <text:p text:style-name="P102">7,00%<text:soft-page-break/></text:p>
          </table:table-cell>
        </table:table-row>
        <table:table-row>
          <table:table-cell table:style-name="Tabla52.A4" office:value-type="string">
            <text:p text:style-name="P104">- Más de 20 hasta 25 kg.</text:p>
          </table:table-cell>
          <table:table-cell table:style-name="Tabla52.B4" office:value-type="string">
            <text:p text:style-name="P102">30,68 </text:p>
          </table:table-cell>
          <table:table-cell table:style-name="Tabla52.A4" office:value-type="string">
            <text:p text:style-name="P102">7,00%</text:p>
          </table:table-cell>
        </table:table-row>
        <table:table-row>
          <table:table-cell table:style-name="Tabla52.A4" office:value-type="string">
            <text:p text:style-name="P104">- Más de 25 hasta 30 kg.</text:p>
          </table:table-cell>
          <table:table-cell table:style-name="Tabla52.B4" office:value-type="string">
            <text:p text:style-name="P102">34,81 </text:p>
          </table:table-cell>
          <table:table-cell table:style-name="Tabla52.A4" office:value-type="string">
            <text:p text:style-name="P102">7,00%</text:p>
          </table:table-cell>
        </table:table-row>
        <table:table-row>
          <table:table-cell table:style-name="Tabla52.A4" office:value-type="string">
            <text:p text:style-name="P104">- Kilo Adicional</text:p>
          </table:table-cell>
          <table:table-cell table:style-name="Tabla52.B4" office:value-type="string">
            <text:p text:style-name="P102">1,05 </text:p>
          </table:table-cell>
          <table:table-cell table:style-name="Tabla52.A4" office:value-type="string">
            <text:p text:style-name="P102">7,00%</text:p>
          </table:table-cell>
        </table:table-row>
        <table:table-row>
          <table:table-cell table:style-name="Tabla52.A2" office:value-type="string">
            <text:p text:style-name="P103">Zona 5: Envíos a Península y Baleares, Ceuta, Melilla o Andorra.</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4" office:value-type="string">
            <text:p text:style-name="P104">- Hasta 1 kg.</text:p>
          </table:table-cell>
          <table:table-cell table:style-name="Tabla52.B4" office:value-type="string">
            <text:p text:style-name="P102">20,25 </text:p>
          </table:table-cell>
          <table:table-cell table:style-name="Tabla52.A4" office:value-type="string">
            <text:p text:style-name="P102">0,00%</text:p>
          </table:table-cell>
        </table:table-row>
        <table:table-row>
          <table:table-cell table:style-name="Tabla52.A4" office:value-type="string">
            <text:p text:style-name="P104">- Más de 1 hasta 5 kg.</text:p>
          </table:table-cell>
          <table:table-cell table:style-name="Tabla52.B4" office:value-type="string">
            <text:p text:style-name="P102">29,22 </text:p>
          </table:table-cell>
          <table:table-cell table:style-name="Tabla52.A4" office:value-type="string">
            <text:p text:style-name="P102">0,00%</text:p>
          </table:table-cell>
        </table:table-row>
        <table:table-row>
          <table:table-cell table:style-name="Tabla52.A4" office:value-type="string">
            <text:p text:style-name="P104">- Más de 5 hasta 10 kg.</text:p>
          </table:table-cell>
          <table:table-cell table:style-name="Tabla52.B4" office:value-type="string">
            <text:p text:style-name="P102">36,57 </text:p>
          </table:table-cell>
          <table:table-cell table:style-name="Tabla52.A4" office:value-type="string">
            <text:p text:style-name="P102">0,00%</text:p>
          </table:table-cell>
        </table:table-row>
        <table:table-row>
          <table:table-cell table:style-name="Tabla52.A4" office:value-type="string">
            <text:p text:style-name="P104">- Más de 10 hasta 15 kg.</text:p>
          </table:table-cell>
          <table:table-cell table:style-name="Tabla52.B4" office:value-type="string">
            <text:p text:style-name="P102">46,72 </text:p>
          </table:table-cell>
          <table:table-cell table:style-name="Tabla52.A4" office:value-type="string">
            <text:p text:style-name="P102">0,00%</text:p>
          </table:table-cell>
        </table:table-row>
        <table:table-row>
          <table:table-cell table:style-name="Tabla52.A4" office:value-type="string">
            <text:p text:style-name="P104">- Más de 15 hasta 20 kg.</text:p>
          </table:table-cell>
          <table:table-cell table:style-name="Tabla52.B4" office:value-type="string">
            <text:p text:style-name="P102">63,55 </text:p>
          </table:table-cell>
          <table:table-cell table:style-name="Tabla52.A4" office:value-type="string">
            <text:p text:style-name="P102">0,00%</text:p>
          </table:table-cell>
        </table:table-row>
        <table:table-row>
          <table:table-cell table:style-name="Tabla52.A4" office:value-type="string">
            <text:p text:style-name="P104">- Más de 20 hasta 25 kg.</text:p>
          </table:table-cell>
          <table:table-cell table:style-name="Tabla52.B4" office:value-type="string">
            <text:p text:style-name="P102">82,67 </text:p>
          </table:table-cell>
          <table:table-cell table:style-name="Tabla52.A4" office:value-type="string">
            <text:p text:style-name="P102">0,00%</text:p>
          </table:table-cell>
        </table:table-row>
        <table:table-row>
          <table:table-cell table:style-name="Tabla52.A4" office:value-type="string">
            <text:p text:style-name="P104">- Más de 25 hasta 30 kg.</text:p>
          </table:table-cell>
          <table:table-cell table:style-name="Tabla52.B4" office:value-type="string">
            <text:p text:style-name="P102">101,82 </text:p>
          </table:table-cell>
          <table:table-cell table:style-name="Tabla52.A4" office:value-type="string">
            <text:p text:style-name="P102">0,00%</text:p>
          </table:table-cell>
        </table:table-row>
        <table:table-row>
          <table:table-cell table:style-name="Tabla52.A4" office:value-type="string">
            <text:p text:style-name="P104">- Kilo Adicional</text:p>
          </table:table-cell>
          <table:table-cell table:style-name="Tabla52.B4" office:value-type="string">
            <text:p text:style-name="P102">3,98 </text:p>
          </table:table-cell>
          <table:table-cell table:style-name="Tabla52.A4" office:value-type="string">
            <text:p text:style-name="P102">0,00%</text:p>
          </table:table-cell>
        </table:table-row>
        <table:table-row>
          <table:table-cell table:style-name="Tabla52.A2" office:value-type="string">
            <text:p text:style-name="P103">Zona 6: Envíos a Canarias Interislas:</text:p>
          </table:table-cell>
          <table:table-cell table:style-name="Tabla52.B2" office:value-type="string">
            <text:p text:style-name="P7"/>
          </table:table-cell>
          <table:table-cell table:style-name="Tabla52.A2" office:value-type="string">
            <text:p text:style-name="P7"/>
          </table:table-cell>
        </table:table-row>
        <table:table-row>
          <table:table-cell table:style-name="Tabla52.A4" office:value-type="string">
            <text:p text:style-name="P104">- Hasta 1 kg.</text:p>
          </table:table-cell>
          <table:table-cell table:style-name="Tabla52.B4" office:value-type="string">
            <text:p text:style-name="P102">10,75 </text:p>
          </table:table-cell>
          <table:table-cell table:style-name="Tabla52.A4" office:value-type="string">
            <text:p text:style-name="P102">0,00%</text:p>
          </table:table-cell>
        </table:table-row>
        <table:table-row>
          <table:table-cell table:style-name="Tabla52.A4" office:value-type="string">
            <text:p text:style-name="P104">- Más de 1 hasta 5 kg.</text:p>
          </table:table-cell>
          <table:table-cell table:style-name="Tabla52.B4" office:value-type="string">
            <text:p text:style-name="P102">13,44 </text:p>
          </table:table-cell>
          <table:table-cell table:style-name="Tabla52.A4" office:value-type="string">
            <text:p text:style-name="P102">0,00%</text:p>
          </table:table-cell>
        </table:table-row>
        <table:table-row>
          <table:table-cell table:style-name="Tabla52.A4" office:value-type="string">
            <text:p text:style-name="P104">- Más de 5 hasta 10 kg.</text:p>
          </table:table-cell>
          <table:table-cell table:style-name="Tabla52.B4" office:value-type="string">
            <text:p text:style-name="P102">18,04 </text:p>
          </table:table-cell>
          <table:table-cell table:style-name="Tabla52.A4" office:value-type="string">
            <text:p text:style-name="P102">0,00%</text:p>
          </table:table-cell>
        </table:table-row>
        <table:table-row>
          <table:table-cell table:style-name="Tabla52.A4" office:value-type="string">
            <text:p text:style-name="P104">- Más de 10 hasta 15 kg.</text:p>
          </table:table-cell>
          <table:table-cell table:style-name="Tabla52.B4" office:value-type="string">
            <text:p text:style-name="P102">21,88 </text:p>
          </table:table-cell>
          <table:table-cell table:style-name="Tabla52.A4" office:value-type="string">
            <text:p text:style-name="P102">0,00%</text:p>
          </table:table-cell>
        </table:table-row>
        <table:table-row>
          <table:table-cell table:style-name="Tabla52.A4" office:value-type="string">
            <text:p text:style-name="P104">- Más de 15 hasta 20 kg.</text:p>
          </table:table-cell>
          <table:table-cell table:style-name="Tabla52.B4" office:value-type="string">
            <text:p text:style-name="P102">26,47 </text:p>
          </table:table-cell>
          <table:table-cell table:style-name="Tabla52.A4" office:value-type="string">
            <text:p text:style-name="P102">0,00%</text:p>
          </table:table-cell>
        </table:table-row>
        <table:table-row>
          <table:table-cell table:style-name="Tabla52.A4" office:value-type="string">
            <text:p text:style-name="P104">- Más de 20 hasta 25 kg.</text:p>
          </table:table-cell>
          <table:table-cell table:style-name="Tabla52.B4" office:value-type="string">
            <text:p text:style-name="P102">30,68 </text:p>
          </table:table-cell>
          <table:table-cell table:style-name="Tabla52.A4" office:value-type="string">
            <text:p text:style-name="P102">0,00%</text:p>
          </table:table-cell>
        </table:table-row>
        <table:table-row>
          <table:table-cell table:style-name="Tabla52.A4" office:value-type="string">
            <text:p text:style-name="P104">- Más de 25 hasta 30 kg.</text:p>
          </table:table-cell>
          <table:table-cell table:style-name="Tabla52.B4" office:value-type="string">
            <text:p text:style-name="P102">34,81 </text:p>
          </table:table-cell>
          <table:table-cell table:style-name="Tabla52.A4" office:value-type="string">
            <text:p text:style-name="P102">0,00%</text:p>
          </table:table-cell>
        </table:table-row>
        <table:table-row>
          <table:table-cell table:style-name="Tabla52.A4" office:value-type="string">
            <text:p text:style-name="P104">- Kilo Adicional</text:p>
          </table:table-cell>
          <table:table-cell table:style-name="Tabla52.B4" office:value-type="string">
            <text:p text:style-name="P102">1,05 </text:p>
          </table:table-cell>
          <table:table-cell table:style-name="Tabla52.A4" office:value-type="string">
            <text:p text:style-name="P102">0,00%<text:soft-page-break/></text:p>
          </table:table-cell>
        </table:table-row>
        <table:table-row>
          <table:table-cell table:style-name="Tabla52.A168" office:value-type="string">
            <text:p text:style-name="P7"/>
          </table:table-cell>
          <table:table-cell table:style-name="Tabla52.B168" office:value-type="string">
            <text:p text:style-name="P7"/>
          </table:table-cell>
          <table:table-cell table:style-name="Tabla52.A168" office:value-type="string">
            <text:p text:style-name="P7"/>
          </table:table-cell>
        </table:table-row>
      </table:table>
      <text:p text:style-name="P61">En el caso de no existir precio de referencia, se tomará como referencia las tarifas publicadas por la Sociedad Estatal Correos y Telégrafos, Sociedad Anónima, en virtud de lo establecido en la Ley 43/2010, de 30 de diciembre, del servicio postal universal, de los derechos de los usuarios y del mercado postal para el año correspondiente en Canarias, y aplicando el I.G.I.C. de referencia para los servicios que tengan recogido/aplicado este impuesto.</text:p>
      <text:p text:style-name="P68">En la facturación de los servicios, a los precios unitarios se les aplicará el descuento ofertado por cada tipo de servicio.</text:p>
      <table:table table:name="Tabla53" table:style-name="Tabla53">
        <table:table-column table:style-name="Tabla53.A"/>
        <table:table-row>
          <table:table-cell table:style-name="Tabla53.A1" office:value-type="string">
            <text:p text:style-name="P108">Oferta presentada:</text:p>
          </table:table-cell>
        </table:table-row>
      </table:table>
      <text:p text:style-name="P66">- Oferta económica: (reducción de precio ofertada sobre cada precio unitario)</text:p>
      <table:table table:name="Tabla54" table:style-name="Tabla54">
        <table:table-column table:style-name="Tabla54.A"/>
        <table:table-column table:style-name="Tabla54.B"/>
        <table:table-row>
          <table:table-cell table:style-name="Tabla54.A1" office:value-type="string">
            <text:p text:style-name="P109">TIPO DE SERVICIO</text:p>
          </table:table-cell>
          <table:table-cell table:style-name="Tabla54.B1" office:value-type="string">
            <text:p text:style-name="P109">% de descuento ofertado</text:p>
          </table:table-cell>
        </table:table-row>
        <table:table-row>
          <table:table-cell table:style-name="Tabla54.A2" office:value-type="string">
            <text:p text:style-name="P113">Servicios postales, notificaciones administrativas y notificaciones administrativas con seguimiento informático (cartas y tarjetas nacionales e internacionales)</text:p>
          </table:table-cell>
          <table:table-cell table:style-name="Tabla54.B2" office:value-type="string">
            <text:p text:style-name="P116">10,00 % / precios máximos</text:p>
          </table:table-cell>
        </table:table-row>
        <table:table-row>
          <table:table-cell table:style-name="Tabla54.A2" office:value-type="string">
            <text:p text:style-name="P113">Servicios adicionales</text:p>
          </table:table-cell>
          <table:table-cell table:style-name="Tabla54.B2" office:value-type="string">
            <text:p text:style-name="P116">15,00 % / precios máximos</text:p>
          </table:table-cell>
        </table:table-row>
        <table:table-row>
          <table:table-cell table:style-name="Tabla54.A2" office:value-type="string">
            <text:p text:style-name="P113">Servicios telegráficos / fax con valor fehaciente (servicios de burofax y sus servicios adicionales)</text:p>
          </table:table-cell>
          <table:table-cell table:style-name="Tabla54.B2" office:value-type="string">
            <text:p text:style-name="P116">15,00 % / precios máximos</text:p>
          </table:table-cell>
        </table:table-row>
        <table:table-row>
          <table:table-cell table:style-name="Tabla54.A2" office:value-type="string">
            <text:p text:style-name="P113">Servicios de paquetería</text:p>
          </table:table-cell>
          <table:table-cell table:style-name="Tabla54.B2" office:value-type="string">
            <text:p text:style-name="P116">30,00 % / precios máximos</text:p>
          </table:table-cell>
        </table:table-row>
      </table:table>
      <text:p text:style-name="P63">2.- Criterios cualitativos. </text:p>
      <text:p text:style-name="P50">2.1.- Buenas prácticas sociales.</text:p>
      <text:list xml:id="list5908368765879693883" text:style-name="L16">
        <text:list-item>
          <text:p text:style-name="P394">Listado de trabajadores de la empresa, indicando función y tipo de contrato: SÍ</text:p>
        </text:list-item>
      </text:list>
      <text:list xml:id="list8801993937910470775" text:style-name="L17">
        <text:list-item>
          <text:p text:style-name="P401"><text:span text:style-name="T23">Copias de los contratos indefinidos del personal que forma parte de la empresa / Último Informe de Trabajadores en Alta </text:span><text:span text:style-name="T107">(I.T.A.) disponible: </text:span><text:span text:style-name="T23">SÍ </text:span></text:p>
        </text:list-item>
        <text:list-item>
          <text:p text:style-name="P395">Número total de trabajadores: 48.094 trabajadores</text:p>
        </text:list-item>
        <text:list-item>
          <text:p text:style-name="P395">Número total de trabajadores con contrato indefinido: 40.880 trabajadores</text:p>
        </text:list-item>
        <text:list-item>
          <text:p text:style-name="P395">Porcentaje de trabajadores con contrato indefinido: 85 %</text:p>
        </text:list-item>
      </text:list>
      <text:p text:style-name="P50">2.2.- Aumento de las oficinas de atención al público.</text:p>
      <text:p text:style-name="P48">El licitador presenta oferta sobre el aumento de las oficinas de atención al público: SÍ / NO</text:p>
      <table:table table:name="Tabla55" table:style-name="Tabla55">
        <table:table-column table:style-name="Tabla55.A"/>
        <table:table-column table:style-name="Tabla55.B"/>
        <table:table-column table:style-name="Tabla55.C"/>
        <table:table-column table:style-name="Tabla55.D"/>
        <table:table-row>
          <table:table-cell table:style-name="Tabla55.A1" office:value-type="string">
            <text:p text:style-name="P111">Oficina adicional n.º </text:p>
          </table:table-cell>
          <table:table-cell table:style-name="Tabla55.A1" office:value-type="string">
            <text:p text:style-name="P111">Dirección</text:p>
          </table:table-cell>
          <table:table-cell table:style-name="Tabla55.A1" office:value-type="string">
            <text:p text:style-name="P111">Horario de apertura</text:p>
          </table:table-cell>
          <table:table-cell table:style-name="Tabla55.D1" office:value-type="string">
            <text:p text:style-name="P111">Días de apertura</text:p>
          </table:table-cell>
        </table:table-row>
        <table:table-row>
          <table:table-cell table:style-name="Tabla55.A2" office:value-type="string">
            <text:p text:style-name="P113">1</text:p>
          </table:table-cell>
          <table:table-cell table:style-name="Tabla55.A2" office:value-type="string">
            <text:p text:style-name="P113">AV MOGAN 1 PUERTO RICO</text:p>
          </table:table-cell>
          <table:table-cell table:style-name="Tabla55.A2" office:value-type="string">
            <text:p text:style-name="P113">30 horas / semana </text:p>
          </table:table-cell>
          <table:table-cell table:style-name="Tabla55.D2" office:value-type="string">
            <text:p text:style-name="P113">5 días / semana</text:p>
          </table:table-cell>
        </table:table-row>
        <table:table-row>
          <table:table-cell table:style-name="Tabla55.A2" office:value-type="string">
            <text:p text:style-name="P113">2</text:p>
          </table:table-cell>
          <table:table-cell table:style-name="Tabla55.A2" office:value-type="string">
            <text:p text:style-name="P113">______________________________</text:p>
          </table:table-cell>
          <table:table-cell table:style-name="Tabla55.A2" office:value-type="string">
            <text:p text:style-name="P113">____ horas / semana</text:p>
          </table:table-cell>
          <table:table-cell table:style-name="Tabla55.D2" office:value-type="string">
            <text:p text:style-name="P113">____ días / semana</text:p>
          </table:table-cell>
        </table:table-row>
        <table:table-row>
          <table:table-cell table:style-name="Tabla55.A2" office:value-type="string">
            <text:p text:style-name="P113">3 o más</text:p>
          </table:table-cell>
          <table:table-cell table:style-name="Tabla55.A2" office:value-type="string">
            <text:p text:style-name="P113">______________________________</text:p>
          </table:table-cell>
          <table:table-cell table:style-name="Tabla55.A2" office:value-type="string">
            <text:p text:style-name="P113">____ horas / semana</text:p>
          </table:table-cell>
          <table:table-cell table:style-name="Tabla55.D2" office:value-type="string">
            <text:p text:style-name="P113">____ días / <text:soft-page-break/>semana</text:p>
          </table:table-cell>
        </table:table-row>
      </table:table>
      <text:p text:style-name="P48">En relación con la oficina mínima exigida en el apartado 3.2 del PPTP, los datos son:</text:p>
      <text:list xml:id="list4555036812748535381" text:style-name="L18">
        <text:list-item>
          <text:list>
            <text:list-item>
              <text:list>
                <text:list-item>
                  <text:p text:style-name="P396">Dirección exacta = AV MUELLE 10, ARGUINEGUÍN</text:p>
                </text:list-item>
                <text:list-item>
                  <text:p text:style-name="P396">Horario de apertura = 30 horas / semana</text:p>
                </text:list-item>
                <text:list-item>
                  <text:p text:style-name="P396">Días de apertura = 5 días / semana</text:p>
                </text:list-item>
              </text:list>
            </text:list-item>
          </text:list>
        </text:list-item>
      </text:list>
      <text:p text:style-name="P50">2.3.- Mayor amplitud horaria de la oficina de atención al público mínima exigida.</text:p>
      <text:p text:style-name="P48">El licitador presenta oferta sobre la ampliación del horario y/o de los días de apertura de la oficina de atención al público mínima exigida en el apartado 3.2 del PPTP: NO</text:p>
      <text:p text:style-name="P48">a) Ampliación del horario en más de 6 horas diarias, en el intervalo horario comprendido entre las 08:00 y las 19:00 horas: NO</text:p>
      <text:list xml:id="list7724552840544113840" text:style-name="L19">
        <text:list-item>
          <text:list>
            <text:list-item>
              <text:p text:style-name="P397">Horario de apertura ofertado = ____ horas / semana</text:p>
            </text:list-item>
          </text:list>
        </text:list-item>
      </text:list>
      <text:p text:style-name="P48">b) Ampliación de los días de apertura en más de 5 días a la semana: NO</text:p>
      <text:list xml:id="list3244849795263718335" text:style-name="L20">
        <text:list-item>
          <text:list>
            <text:list-item>
              <text:p text:style-name="P392">Días de apertura oferta = ____ días / semana</text:p>
            </text:list-item>
          </text:list>
        </text:list-item>
      </text:list>
      <table:table table:name="Tabla56" table:style-name="Tabla56">
        <table:table-column table:style-name="Tabla56.A"/>
        <table:table-row>
          <table:table-cell table:style-name="Tabla56.A1" office:value-type="string">
            <text:p text:style-name="P108">Puntuación y Orden decreciente en que han quedado clasificadas las ofertas presentadas,</text:p>
            <text:p text:style-name="P108">admitidas y que no han sido declaradas anormales o desproporcionadas:</text:p>
          </table:table-cell>
        </table:table-row>
      </table:table>
      <table:table table:name="Tabla57" table:style-name="Tabla57">
        <table:table-column table:style-name="Tabla57.A"/>
        <table:table-column table:style-name="Tabla57.B"/>
        <table:table-row>
          <table:table-cell table:style-name="Tabla57.A1" office:value-type="string">
            <text:p text:style-name="P205"/>
          </table:table-cell>
          <table:table-cell table:style-name="Tabla57.B1" office:value-type="string">
            <text:p text:style-name="P177">Sociedad Estatal Correos y Telégrafos</text:p>
          </table:table-cell>
        </table:table-row>
        <table:table-row>
          <table:table-cell table:style-name="Tabla57.A2" office:value-type="string">
            <text:p text:style-name="P106">Oferta económica</text:p>
          </table:table-cell>
          <table:table-cell table:style-name="Tabla57.B2" office:value-type="string">
            <text:p text:style-name="P116">49,00</text:p>
          </table:table-cell>
        </table:table-row>
        <table:table-row>
          <table:table-cell table:style-name="Tabla57.A2" office:value-type="string">
            <text:p text:style-name="P106">Buenas prácticas sociales</text:p>
          </table:table-cell>
          <table:table-cell table:style-name="Tabla57.B2" office:value-type="string">
            <text:p text:style-name="P116">0,00</text:p>
          </table:table-cell>
        </table:table-row>
        <table:table-row>
          <table:table-cell table:style-name="Tabla57.A2" office:value-type="string">
            <text:p text:style-name="P106">Aumento de las oficinas de atención al público</text:p>
          </table:table-cell>
          <table:table-cell table:style-name="Tabla57.B2" office:value-type="string">
            <text:p text:style-name="P116">10,00</text:p>
          </table:table-cell>
        </table:table-row>
        <table:table-row>
          <table:table-cell table:style-name="Tabla57.A2" office:value-type="string">
            <text:p text:style-name="P106">Mayor amplitud horaria de la oficina de atención al público mínima exigida</text:p>
          </table:table-cell>
          <table:table-cell table:style-name="Tabla57.B2" office:value-type="string">
            <text:p text:style-name="P116">0,00</text:p>
          </table:table-cell>
        </table:table-row>
        <table:table-row>
          <table:table-cell table:style-name="Tabla57.A6" office:value-type="string">
            <text:p text:style-name="P109">PUNTUACIÓN TOTAL</text:p>
          </table:table-cell>
          <table:table-cell table:style-name="Tabla57.B6" office:value-type="string">
            <text:p text:style-name="P109">59,00</text:p>
          </table:table-cell>
        </table:table-row>
      </table:table>
      <text:p text:style-name="P48">*El gasto efectivo estará condicionado a las necesidades reales de la Administración y de la empresa Mogán Gestión Municipal, S.L., que, por tanto, no quedan obligadas a llevar a efecto una determinada cuantía de unidades, ni a gastar la totalidad del importe indicado. </text:p>
      <text:p text:style-name="P48">*Del presente Acuerdo Marco no se derivan obligaciones económicas, por lo que la aprobación del expediente de contratación no conlleva aprobación del gasto. Dichas obligaciones económicas serán exclusivamente las que resulten de los futuros contratos que, basados en este acuerdo marco, se realicen por el Ayuntamiento de Mogán y la empresa Mogán Gestión Municipal S.L.U., y se financiarán con los créditos adecuados y suficientes de que dispongan los citados organismos y entidades. Será en el momento de la adjudicación de los contratos basados en el Acuerdo Marco cuando cada entidad adjudicadora de las del ámbito subjetivo del presente pliego deba contemplar la existencia de crédito adecuado y suficiente para cada ejercicio presupuestario, para atender las obligaciones económicas que <text:soft-page-break/>se deriven de cada contratación, indicando las aplicaciones presupuestarias y los importes de las mismas. </text:p>
      <text:p text:style-name="P61">Asimismo tampoco se establece un compromiso de formalizar un número mínimo ni máximo de contratos basados y la cuantía de los mismos dependerá de las necesidades de cada entidad adjudicadora durante la vigencia del Acuerdo Marco. </text:p>
      <text:p text:style-name="P75"><text:span text:style-name="T19">&gt;VISTO </text:span><text:span text:style-name="T18">que con fecha 15 de noviembre de 2024, se formaliza el contrato del </text:span><text:span text:style-name="T19">«ACUERDO MARCO PARA LA CONTRATACIÓN DEL SERVICIO DE CORREOS POSTALES Y TELÉGRAFOS DEL AYUNTAMIENTO DE MOGÁN Y LA EMPRESA MOGÁN GESTIÓN MUNICIPAL, S.L.» </text:span><text:span text:style-name="T18">con la entidad SOCIEDAD ESTATAL CORREOS Y TELÉGRAFOS, S.A. S.M.E con CIF: A83052407.</text:span></text:p>
      <text:p text:style-name="P75"><text:span text:style-name="T19">&gt;VISTO </text:span><text:span text:style-name="T18">que con fecha19 de noviembre de 2024, la Junta de Gobierno Local, en sesión ordinaria, acuerda:</text:span></text:p>
      <text:p text:style-name="P61"><text:span text:style-name="T139">Primero.- </text:span><text:span text:style-name="T135">Declarar la necesidad e idoneidad del Contrato Basado en el Acuerdo Marco para la contratación del servicio de correos postales y telégrafos del Ayuntamiento de Mogán.</text:span></text:p>
      <text:p text:style-name="P75"><text:span text:style-name="T41">Segundo.-</text:span><text:span text:style-name="T18"> </text:span><text:span text:style-name="T40">Declarar la insuficiencia de medios para la ejecución de la prestación recogida en el Acuerdo Marco para la contratación del servicio de correos postales y telégrafos del Ayuntamiento de Mogán.</text:span></text:p>
      <text:p text:style-name="P75"><text:span text:style-name="T41">Tercero.- </text:span><text:span text:style-name="T40">Iniciar el expediente del Contrato Basado en el Acuerdo Marco para la contratación del servicio de correos postales y telégrafos del Ayuntamiento de Mogán.</text:span></text:p>
      <text:p text:style-name="P75"><text:span text:style-name="T41">Cuarto.-</text:span><text:span text:style-name="T18"> </text:span><text:span text:style-name="T40">Dar traslado del acuerdo adoptado al Unidad Administrativa de Contratación de este Ilustre Ayuntamiento.</text:span></text:p>
      <text:p text:style-name="P32"><text:span text:style-name="T24">&gt;VISTO </text:span><text:span text:style-name="T23">que la</text:span><text:span text:style-name="T18"> </text:span><text:span text:style-name="T24">financiación y el pago del precio</text:span><text:span text:style-name="T18"> </text:span><text:span text:style-name="T23">del contrato basado en el acuerdo marco se realizará por el Ayuntamiento de Mogán, con cargo a la partida presupuestaria 920 22201</text:span><text:span text:style-name="T18"> </text:span><text:span text:style-name="T23">denominada ADMÓN GENERAL; POSTALES número de operación 220240024367, de fecha 11/11/2024 del Presupuesto municipal para el ejercicio 2024, por importe de 4.705,36 euros, según documento de RC que obra en el expediente. </text:span></text:p>
      <text:p text:style-name="P32"><text:span text:style-name="T23">Asimismo consta en el expediente RC a futuro, anualidades 2025, 2026 y 2027, por un importe de 79.991,14 euros, con cargo a la partida presupuestaria 920 22201</text:span><text:span text:style-name="T18"> </text:span><text:span text:style-name="T23">denominada ADMÓN GENERAL; POSTALES, Nº. Operación 22024000172 de fecha 21/11/2024.</text:span></text:p>
      <text:p text:style-name="P32"><text:span text:style-name="T24">&gt;VISTO </text:span><text:span text:style-name="T23">que l</text:span><text:span text:style-name="T24">a necesidad e idoneidad del contrato, así como la insuficiencia de medios en el servicio</text:span><text:span text:style-name="T18"> </text:span><text:span text:style-name="T23">se justifica en el expediente, en virtud de informe-propuesta de</text:span><text:span text:style-name="T18"> </text:span><text:span text:style-name="T23">Don Miguel Cruz Jiménez, </text:span><text:span text:style-name="T23">Funcionario municipal adscrito a la unidad administrativa de Intervención</text:span><text:span text:style-name="T18"> </text:span><text:span text:style-name="T23">del Ilustre Ayuntamiento de Mogán,</text:span><text:span text:style-name="T18"> </text:span><text:span text:style-name="T23">y atendiendo al acuerdo adoptado por la Junta de Gobierno Local, en sesión Ordinaria celebrada el día 19 de noviembre de 2024.</text:span></text:p>
      <text:p text:style-name="P32"><text:span text:style-name="T24">&gt;VISTO </text:span><text:span text:style-name="T23">que consta publicado en el DOUE, así como en el perfil del contratante alojado en la PLACSP, en fecha 20 de noviembre de 2024, el Anuncio de Formalización del </text:span><text:span text:style-name="T24">«ACUERDO MARCO PARA LA CONTRATACIÓN DEL SERVICIO DE CORREOS POSTALES Y TELÉGRAFOS DEL AYUNTAMIENTO DE MOGÁN Y LA EMPRESA MOGÁN GESTIÓN MUNICIPAL, S.L.»,</text:span><text:span text:style-name="T18"> </text:span><text:span text:style-name="T24">MEDIANTE PROCEDIMIENTO ABIERTO DE ADJUDICACIÓN, TRAMITACIÓN ORDINARIA Y SOMETIDO A REGULACIÓN ARMONIZADA, EXP: 9510/24.</text:span></text:p>
      <text:p text:style-name="P31"><text:span text:style-name="T26">&gt;VISTO </text:span><text:span text:style-name="T25">que</text:span><text:span text:style-name="T21"> </text:span><text:span text:style-name="T26">consta en el expediente Memoria Justificativa del Contrato Basado, de fecha 21 de noviembre de 2024, con CSV </text:span><text:a xlink:type="simple" xlink:href="https://oat.mogan.es:8448/ventanilla/web/validacionFirmas.do?opcion=1&amp;modo=3&amp;csv=U006754aa92c15069f907e80f20b0931l" text:style-name="Internet_20_link" text:visited-style-name="Visited_20_Internet_20_Link"><text:span text:style-name="T25">U006754aa92c15069f907e80f20b0931l</text:span></text:a><text:span text:style-name="T21"> </text:span></text:p>
      <text:p text:style-name="P32"><text:span text:style-name="T24">&gt;VISTO </text:span><text:span text:style-name="T23">que en fecha 21 de noviembre de 2024 se requiere a la entidad </text:span><text:span text:style-name="T24">SOCIEDAD ESTATAL DE CORREOS Y TELÉGRAFOS, S.A, S.M.E., para que proceda a depositar la garantía definitiva, de forma previa a la adjudicación del contrato basado.</text:span></text:p>
      <text:p text:style-name="P61"><text:span text:style-name="T131">&gt;VISTO</text:span><text:span text:style-name="T128"> </text:span><text:span text:style-name="T131">el informe FAVORABLE emitido por el Sr. Secretario General Accidental</text:span><text:span text:style-name="T128"> </text:span><text:span text:style-name="T131">de este Ayuntamiento de fecha</text:span><text:span text:style-name="T128"> </text:span><text:span text:style-name="T131">22 de noviembre de 2024</text:span><text:span text:style-name="T128"> e</text:span>n cumplimiento de lo dispuesto en el apartado 8 de la Disposición Adicional tercera de la LCSP, recogiéndose, entre otras cuestiones, lo siguiente:</text:p>
      <text:p text:style-name="P54"><text:span text:style-name="T6">3.1.- </text:span><text:span text:style-name="T131">Celebración del acuerdo marco</text:span><text:span text:style-name="T6">. </text:span></text:p>
      <text:p text:style-name="P76"><text:span text:style-name="T6">3.2</text:span><text:span text:style-name="T19">.- </text:span><text:span text:style-name="T80">Objeto</text:span><text:span text:style-name="T19">.</text:span></text:p>
      <text:p text:style-name="P54">El contrato basado en el acuerdo marco tiene por objeto la prestación del servicio postal del Ayuntamiento de Mogán con el objetivo de satisfacer las necesidades de comunicación postal del municipio de Mogán con el resto de España y con el extranjero. </text:p>
      <text:p text:style-name="P54">La codificación correspondiente a la nomenclatura del Vocabulario Común de Contratos CPV 2008 es: 64110000-0: Servicios postales.</text:p>
      <text:p text:style-name="P54"><text:span text:style-name="T6">3.3.- </text:span><text:span text:style-name="T131">Procedimiento de adjudicación</text:span><text:span text:style-name="T6">.</text:span></text:p>
      <text:p text:style-name="P54"><text:soft-page-break/>Como ya se ha anticipado, el acuerdo marco se ha adjudicado a un único licitador y todos los términos convencionales están regulados en los pliegos que rigen la ejecución y en el documento de formalización de la celebración de aquél.</text:p>
      <text:p text:style-name="P54">Por consecuencia, la adjudicación del contrato basado en el acuerdo marco para la contratación del servicio de correos postales y telégrafos del Ayuntamiento de Mogán, se verificará de acuerdo con lo previsto en el artículo 221.3 de la Ley 9/2017, de 8 de noviembre, de Contratos del Sector Público, por la que se transponen al ordenamiento jurídico español las Directivas del Parlamento Europeo y del Consejo 2014/23/UE y 2014/24/UE, de 26 de febrero de 2014 (LCSP), por remisión expresa del artículo 221.2 LCSP.</text:p>
      <text:p text:style-name="P54">Y así, de conformidad con dicha regulación, el presente contrato basado se adjudica con arreglo a los términos establecidos en el PCAP a cuyo tenor <text:span text:style-name="T6">esta entidad local puede adjudicar el contrato basado a la sociedad mercantil SOCIEDAD ESTATAL DE CORREOS Y TELÉGRAFOS, S.A, S.M.E., CIF: A83052407, como adjudicataria</text:span> <text:span text:style-name="T6">del acuerdo marco,</text:span> <text:span text:style-name="T6">con aplicación de las condiciones previstas en los pliegos y con sujeción a la oferta presentada.</text:span></text:p>
      <text:p text:style-name="P54">Adicionalmente, y según lo previsto en el artículo 221.3 LCSP, este Ayuntamiento puede consultar por escrito a la empresa adjudicataria, solicitando, si fuere necesario, que complete su oferta, siempre ajustándose a lo previsto en los pliegos y en la oferta presentada. Sin embargo, no se considera necesario el ejercicio de esta facultad.</text:p>
      <text:p text:style-name="P54">De acuerdo con el artículo 36.3 LCSP, este contrato basado se perfeccionará con la adjudicación.</text:p>
      <text:p text:style-name="P57">La posibilidad de adjudicar contratos con base en un acuerdo marco estará condicionada a que en el plazo de treinta días desde su formalización, se hubiese remitido el correspondiente anuncio de la misma a la Oficina de Publicaciones de la Unión Europea, en el caso de que se trate de contratos sujetos a regulación armonizada y efectuado su publicación en el perfil de contratante del órgano de contratación, de conformidad con lo dispuesto en el artículo 220.2 de la LCSP.</text:p>
      <text:p text:style-name="P32"><text:span text:style-name="T37">Los contratos basados en el Acuerdo Marco se perfeccionan con su adjudicación, sin que resulte necesaria su formalización</text:span><text:span text:style-name="T35">,</text:span><text:span text:style-name="T18"> </text:span><text:span text:style-name="T34">de conformidad con lo dispuesto en el artículo 36.3 y 153.1 de la LCSP. </text:span></text:p>
      <text:p text:style-name="P31"/>
      <text:p text:style-name="P54"><text:span text:style-name="T6">3.4.- </text:span><text:span text:style-name="T131">Órgano de Contratación</text:span><text:span text:style-name="T6">.</text:span></text:p>
      <text:p text:style-name="P54">El órgano de contratación, que actúa en nombre del Ilustre Ayuntamiento de Mogán es la Junta de Gobierno Local, en virtud de las facultades que le confieren los artículos 61 y la Disposición Adicional segunda de la LCSP, y de conformidad con delegación de la Alcaldía por Decreto nº 3347/2023, de fecha 19 de junio de 2023.</text:p>
      <text:p text:style-name="P54"><text:span text:style-name="T6">3.5.- </text:span><text:span text:style-name="T131">Notificación</text:span><text:span text:style-name="T6">.</text:span></text:p>
      <text:p text:style-name="P54">De acuerdo con lo establecido en la disposición adicional 15ª LCSP la notificación de la adjudicación del contrato basado se hará en la dirección electrónica habilitada siguiente: concursos.comercial@correos.com a través de la Plataforma de Contratación del Sector Público. </text:p>
      <text:p text:style-name="P57">4.- CLÁUSULAS CONVENCIONALES</text:p>
      <text:p text:style-name="P54"><text:span text:style-name="T6">4.1.- </text:span><text:span text:style-name="T131">Plazo de vigencia del contrato basado</text:span><text:span text:style-name="T6">.</text:span></text:p>
      <text:p text:style-name="P54">El plazo de duración del contrato basado comenzará desde el día siguiente a la notificación de la adjudicación, hasta la finalización de la vigencia del Acuerdo Marco,<text:span text:style-name="T128"> 15 de noviembre de 2027.</text:span></text:p>
      <text:p text:style-name="P52">Inicio del servicio de los contratos basados: Con carácter general, el adjudicatario o la entidad adjudicataria comenzará la prestación del servicio a partir de la firma del Acta de Inicio del Servicio del contrato basado. Dicha Acta de Inicio deberá llevarse a cabo en un plazo máximo de 10 días naturales desde la formalización del contrato basado y en dicha acta se formalizará la comprobación de los medios personales y materiales que el adjudicatario posee para la prestación del contrato basado.</text:p>
      <text:p text:style-name="P54"><text:span text:style-name="T6">4.2.- </text:span><text:span text:style-name="T131">Precio del contrato basado</text:span><text:span text:style-name="T6">.</text:span></text:p>
      <text:p text:style-name="P54">El presupuesto de gasto máximo o indicativo que prevé soportar la Administración para el presente servicio por un periodo de tres años, asciende a la cantidad de 84.696,50 euros, estando incluido en este <text:soft-page-break/>importe un incremento del I.G.I.C., 0,00 % y 7,00 % en función del servicio prestado, tal y como está establecido en el anexo IV del Pliego de Cláusulas Administrativas del ACUERDO MARCO PARA LA CONTRATACIÓN DEL SERVICIO DE CORREOS POSTALES Y TELÉGRAFOS DEL AYUNTAMIENTO DE MOGÁN, un incremento del 13% correspondiente a los gastos generales y un incremento del 6% relacionado con el beneficio industrial, con el desglose que se detalla a continuación</text:p>
      <table:table table:name="Tabla58" table:style-name="Tabla58">
        <table:table-column table:style-name="Tabla58.A"/>
        <table:table-column table:style-name="Tabla58.B"/>
        <table:table-column table:style-name="Tabla58.C"/>
        <table:table-column table:style-name="Tabla58.D"/>
        <table:table-column table:style-name="Tabla58.B"/>
        <table:table-column table:style-name="Tabla58.F"/>
        <table:table-column table:style-name="Tabla58.G"/>
        <table:table-row table:style-name="Tabla58.1">
          <table:table-cell table:style-name="Tabla58.A1" table:number-columns-spanned="7" office:value-type="string">
            <text:p text:style-name="P114">Ayuntamiento de Mogán</text:p>
          </table:table-cell>
          <table:covered-table-cell/>
          <table:covered-table-cell/>
          <table:covered-table-cell/>
          <table:covered-table-cell/>
          <table:covered-table-cell/>
          <table:covered-table-cell/>
        </table:table-row>
        <table:table-row>
          <table:table-cell table:style-name="Tabla58.A2" table:number-rows-spanned="2" office:value-type="string">
            <text:p text:style-name="P114">Anualidad</text:p>
          </table:table-cell>
          <table:table-cell table:style-name="Tabla58.A2" table:number-rows-spanned="2" office:value-type="string">
            <text:p text:style-name="P114">Costes Directos</text:p>
          </table:table-cell>
          <table:table-cell table:style-name="Tabla58.A2" table:number-columns-spanned="2" office:value-type="string">
            <text:p text:style-name="P114">Costes Indirectos</text:p>
          </table:table-cell>
          <table:covered-table-cell/>
          <table:table-cell table:style-name="Tabla58.A2" table:number-rows-spanned="2" office:value-type="string">
            <text:p text:style-name="P114">Subtotal</text:p>
          </table:table-cell>
          <table:table-cell table:style-name="Tabla58.A2" table:number-rows-spanned="2" office:value-type="string">
            <text:p text:style-name="P114">IGIC</text:p>
          </table:table-cell>
          <table:table-cell table:style-name="Tabla58.G2" table:number-rows-spanned="2" office:value-type="string">
            <text:p text:style-name="P114">TOTAL</text:p>
          </table:table-cell>
        </table:table-row>
        <table:table-row>
          <table:covered-table-cell/>
          <table:covered-table-cell/>
          <table:table-cell table:style-name="Tabla58.A2" office:value-type="string">
            <text:p text:style-name="P114">Gastos generales (13%)</text:p>
          </table:table-cell>
          <table:table-cell table:style-name="Tabla58.A2" office:value-type="string">
            <text:p text:style-name="P114">Beneficio industrial (6%)</text:p>
          </table:table-cell>
          <table:covered-table-cell/>
          <table:covered-table-cell/>
          <table:covered-table-cell/>
        </table:table-row>
        <table:table-row table:style-name="Tabla58.1">
          <table:table-cell table:style-name="Tabla58.A2" office:value-type="string">
            <text:p text:style-name="P115">Primera</text:p>
          </table:table-cell>
          <table:table-cell table:style-name="Tabla58.A2" office:value-type="string">
            <text:p text:style-name="P105">23.248,31 </text:p>
          </table:table-cell>
          <table:table-cell table:style-name="Tabla58.A2" office:value-type="string">
            <text:p text:style-name="P105">3.022,28 </text:p>
          </table:table-cell>
          <table:table-cell table:style-name="Tabla58.A2" office:value-type="string">
            <text:p text:style-name="P105">1.394,90 </text:p>
          </table:table-cell>
          <table:table-cell table:style-name="Tabla58.A2" office:value-type="string">
            <text:p text:style-name="P105">27.665,48 </text:p>
          </table:table-cell>
          <table:table-cell table:style-name="Tabla58.A2" office:value-type="string">
            <text:p text:style-name="P105">566,68 </text:p>
          </table:table-cell>
          <table:table-cell table:style-name="Tabla58.G2" office:value-type="string">
            <text:p text:style-name="P105">28.232,17 </text:p>
          </table:table-cell>
        </table:table-row>
        <table:table-row table:style-name="Tabla58.1">
          <table:table-cell table:style-name="Tabla58.A2" office:value-type="string">
            <text:p text:style-name="P115">Segunda</text:p>
          </table:table-cell>
          <table:table-cell table:style-name="Tabla58.A2" office:value-type="string">
            <text:p text:style-name="P105">23.248,31 </text:p>
          </table:table-cell>
          <table:table-cell table:style-name="Tabla58.A2" office:value-type="string">
            <text:p text:style-name="P105">3.022,28 </text:p>
          </table:table-cell>
          <table:table-cell table:style-name="Tabla58.A2" office:value-type="string">
            <text:p text:style-name="P105">1.394,90 </text:p>
          </table:table-cell>
          <table:table-cell table:style-name="Tabla58.A2" office:value-type="string">
            <text:p text:style-name="P105">27.665,48 </text:p>
          </table:table-cell>
          <table:table-cell table:style-name="Tabla58.A2" office:value-type="string">
            <text:p text:style-name="P105">566,68 </text:p>
          </table:table-cell>
          <table:table-cell table:style-name="Tabla58.G2" office:value-type="string">
            <text:p text:style-name="P105">28.232,17 </text:p>
          </table:table-cell>
        </table:table-row>
        <table:table-row table:style-name="Tabla58.1">
          <table:table-cell table:style-name="Tabla58.A2" office:value-type="string">
            <text:p text:style-name="P115">Tercera</text:p>
          </table:table-cell>
          <table:table-cell table:style-name="Tabla58.A2" office:value-type="string">
            <text:p text:style-name="P105">23.248,31 </text:p>
          </table:table-cell>
          <table:table-cell table:style-name="Tabla58.A2" office:value-type="string">
            <text:p text:style-name="P105">3.022,28 </text:p>
          </table:table-cell>
          <table:table-cell table:style-name="Tabla58.A2" office:value-type="string">
            <text:p text:style-name="P105">1.394,90 </text:p>
          </table:table-cell>
          <table:table-cell table:style-name="Tabla58.A2" office:value-type="string">
            <text:p text:style-name="P105">27.665,48 </text:p>
          </table:table-cell>
          <table:table-cell table:style-name="Tabla58.A2" office:value-type="string">
            <text:p text:style-name="P105">566,68 </text:p>
          </table:table-cell>
          <table:table-cell table:style-name="Tabla58.G2" office:value-type="string">
            <text:p text:style-name="P105">28.232,17 </text:p>
          </table:table-cell>
        </table:table-row>
        <table:table-row table:style-name="Tabla58.1">
          <table:table-cell table:style-name="Tabla58.A2" table:number-columns-spanned="6" office:value-type="string">
            <text:p text:style-name="P114">PRESUPUESTO DE GASTO MÁXIMO O INDICATIVO</text:p>
          </table:table-cell>
          <table:covered-table-cell/>
          <table:covered-table-cell/>
          <table:covered-table-cell/>
          <table:covered-table-cell/>
          <table:covered-table-cell/>
          <table:table-cell table:style-name="Tabla58.G7" office:value-type="float" office:value="84696.5">
            <text:p text:style-name="P114">84696,5</text:p>
          </table:table-cell>
        </table:table-row>
      </table:table>
      <text:p text:style-name="P54">El gasto efectivo estará condicionado a las necesidades reales de la Administración que, por tanto, no queda obligada a llevar a efecto una determinada cuantía de unidades, ni a gastar la totalidad del importe indicado.</text:p>
      <text:p text:style-name="P54">De acuerdo con lo dispuesto por el artículo 103 LCSP, el precio no puede ser objeto de revisión periódica y determinada.</text:p>
      <text:p text:style-name="P61"><text:span text:style-name="T135">Los precios máximos unitarios se encuentran recogidos en el Anexo IV del Pliego de Cláusulas Administrativas del </text:span><text:span text:style-name="T139">ACUERDO MARCO PARA LA CONTRATACIÓN DEL SERVICIO DE CORREOS POSTALES Y TELÉGRAFOS DEL AYUNTAMIENTO DE MOGÁN.</text:span></text:p>
      <text:p text:style-name="P54">En el caso de no existir precio de referencia, se tomará como referencia las tarifas publicadas por la Sociedad Estatal Correos y Telégrafos, Sociedad Anónima, en virtud de lo establecido en la Ley 43/2010, de 30 de diciembre, del servicio postal universal, de los derechos de los usuarios y del mercado postal para el año correspondiente en Canarias, y aplicando el I.G.I.C. de referencia para los servicios que tengan recogido/aplicado este impuesto.</text:p>
      <text:p text:style-name="P60">En la facturación de los servicios, a los precios unitarios se les aplicará el descuento ofertado por cada tipo de servicio.</text:p>
      <text:p text:style-name="P59">Valor estimado del contrato basado</text:p>
      <text:p text:style-name="P54">El valor estimado calculado para el presente servicio se ha estipulado para una duración total de tres años, siendo el importe total de 82.996,45 para el Ayuntamiento de Mogán, estando incluido en este importe un incremento del 13% correspondiente a los gastos generales y un incremento del 6% relacionado con el beneficio industrial.</text:p>
      <table:table table:name="Tabla59" table:style-name="Tabla59">
        <table:table-column table:style-name="Tabla59.A"/>
        <table:table-column table:style-name="Tabla59.B"/>
        <table:table-column table:style-name="Tabla59.A" table:number-columns-repeated="2"/>
        <table:table-column table:style-name="Tabla59.E"/>
        <table:table-row table:style-name="Tabla59.1">
          <table:table-cell table:style-name="Tabla59.A1" table:number-columns-spanned="5" office:value-type="string">
            <text:p text:style-name="P114">Ayuntamiento de Mogán</text:p>
          </table:table-cell>
          <table:covered-table-cell/>
          <table:covered-table-cell/>
          <table:covered-table-cell/>
          <table:covered-table-cell/>
        </table:table-row>
        <table:table-row>
          <table:table-cell table:style-name="Tabla59.A2" table:number-rows-spanned="2" office:value-type="string">
            <text:p text:style-name="P114">Anualidad</text:p>
          </table:table-cell>
          <table:table-cell table:style-name="Tabla59.A2" table:number-rows-spanned="2" office:value-type="string">
            <text:p text:style-name="P114">Costes Directos</text:p>
          </table:table-cell>
          <table:table-cell table:style-name="Tabla59.A2" table:number-columns-spanned="2" office:value-type="string">
            <text:p text:style-name="P114">Costes Indirectos</text:p>
          </table:table-cell>
          <table:covered-table-cell/>
          <table:table-cell table:style-name="Tabla59.E2" table:number-rows-spanned="2" office:value-type="string">
            <text:p text:style-name="P114">TOTAL</text:p>
          </table:table-cell>
        </table:table-row>
        <table:table-row>
          <table:covered-table-cell/>
          <table:covered-table-cell/>
          <table:table-cell table:style-name="Tabla59.A2" office:value-type="string">
            <text:p text:style-name="P114">Gastos generales (13%)</text:p>
          </table:table-cell>
          <table:table-cell table:style-name="Tabla59.A2" office:value-type="string">
            <text:p text:style-name="P114">Beneficio industrial (6%)</text:p>
          </table:table-cell>
          <table:covered-table-cell/>
        </table:table-row>
        <table:table-row table:style-name="Tabla59.1">
          <table:table-cell table:style-name="Tabla59.A2" office:value-type="string">
            <text:p text:style-name="P115">Primera</text:p>
          </table:table-cell>
          <table:table-cell table:style-name="Tabla59.A2" office:value-type="string">
            <text:p text:style-name="P105">23.248,31 </text:p>
          </table:table-cell>
          <table:table-cell table:style-name="Tabla59.A2" office:value-type="string">
            <text:p text:style-name="P105">3.022,28 </text:p>
          </table:table-cell>
          <table:table-cell table:style-name="Tabla59.A2" office:value-type="string">
            <text:p text:style-name="P105">1.394,90 </text:p>
          </table:table-cell>
          <table:table-cell table:style-name="Tabla59.E2" office:value-type="string">
            <text:p text:style-name="P105">27.665,48 </text:p>
          </table:table-cell>
        </table:table-row>
        <table:table-row table:style-name="Tabla59.1">
          <table:table-cell table:style-name="Tabla59.A2" office:value-type="string">
            <text:p text:style-name="P115">Segunda</text:p>
          </table:table-cell>
          <table:table-cell table:style-name="Tabla59.A2" office:value-type="string">
            <text:p text:style-name="P105">23.248,31 </text:p>
          </table:table-cell>
          <table:table-cell table:style-name="Tabla59.A2" office:value-type="string">
            <text:p text:style-name="P105">3.022,28 </text:p>
          </table:table-cell>
          <table:table-cell table:style-name="Tabla59.A2" office:value-type="string">
            <text:p text:style-name="P105">1.394,90 </text:p>
          </table:table-cell>
          <table:table-cell table:style-name="Tabla59.E2" office:value-type="string">
            <text:p text:style-name="P105">27.665,48 </text:p>
          </table:table-cell>
        </table:table-row>
        <table:table-row table:style-name="Tabla59.1">
          <table:table-cell table:style-name="Tabla59.A2" office:value-type="string">
            <text:p text:style-name="P115">Tercera</text:p>
          </table:table-cell>
          <table:table-cell table:style-name="Tabla59.A2" office:value-type="string">
            <text:p text:style-name="P105">23.248,31 </text:p>
          </table:table-cell>
          <table:table-cell table:style-name="Tabla59.A2" office:value-type="string">
            <text:p text:style-name="P105">3.022,28 </text:p>
          </table:table-cell>
          <table:table-cell table:style-name="Tabla59.A2" office:value-type="string">
            <text:p text:style-name="P105">1.394,90 </text:p>
          </table:table-cell>
          <table:table-cell table:style-name="Tabla59.E2" office:value-type="string">
            <text:p text:style-name="P105">27.665,48 <text:soft-page-break/></text:p>
          </table:table-cell>
        </table:table-row>
        <table:table-row table:style-name="Tabla59.1">
          <table:table-cell table:style-name="Tabla59.A2" table:number-columns-spanned="4" office:value-type="string">
            <text:p text:style-name="P114">VALOR ESTIMADO</text:p>
          </table:table-cell>
          <table:covered-table-cell/>
          <table:covered-table-cell/>
          <table:covered-table-cell/>
          <table:table-cell table:style-name="Tabla59.E7" office:value-type="float" office:value="82996.45">
            <text:p text:style-name="P114">82996,45</text:p>
          </table:table-cell>
        </table:table-row>
      </table:table>
      <text:p text:style-name="P57">De acuerdo con lo dispuesto por el artículo 103 LCSP, el precio no puede ser objeto de revisión periódica y determinada.</text:p>
      <text:p text:style-name="P32"><text:span text:style-name="T35">La financiación y el pago del precio</text:span><text:span text:style-name="T18"> </text:span><text:span text:style-name="T34">del contrato basado en el acuerdo marco se realizará por el Ayuntamiento de Mogán, con cargo a la partida presupuestaria 920 22201</text:span><text:span text:style-name="T18"> </text:span><text:span text:style-name="T34">denominada ADMÓN GENERAL; POSTALES número de operación 220240024367, de fecha 11/11/2024 del Presupuesto municipal para el ejercicio 2024, por importe de 4.705,36 euros, según documento de RC que obra en el expediente. </text:span></text:p>
      <text:p text:style-name="P32"><text:span text:style-name="T109">Asimismo consta en el expediente RC a futuro, anualidades 2025, 2026 y 2027, por un importe de 79.991,14 euros, con cargo a la partida presupuestaria 920 22201</text:span> <text:span text:style-name="T109">denominada ADMÓN GENERAL; POSTALES, Nº. Operación 22024000172 de fecha 21/11/2024.</text:span></text:p>
      <text:p text:style-name="P54"><text:span text:style-name="T6">4.3.- </text:span><text:span text:style-name="T131">Garantía</text:span><text:span text:style-name="T6">.</text:span></text:p>
      <text:p text:style-name="P61"><text:span text:style-name="T135">El adjudicatario del Acuerdo Marco deberá acreditar dentro del plazo de 10 días hábiles, a contar desde el siguiente a aquel en que hubiera recibido el requerimiento,</text:span><text:span text:style-name="T128"> </text:span><text:span text:style-name="T143">Y ANTES DE PROCEDER A LA ADJUDICACIÓN DEL CONTRATO BASADO</text:span><text:span text:style-name="T135">, la constitución de la garantía definitiva por importe del 5 por 100</text:span> <text:span text:style-name="T135">del presupuesto base de licitación (presupuesto de gasto máximo) de cada contrato basado, IGIC excluido.</text:span></text:p>
      <text:p text:style-name="P32"><text:span text:style-name="T34">Si su oferta hubiese estado incursa inicialmente en presunción de anormalidad, además de la garantía reseñada, deberá constituir una garantía complementaria por importe del 5%</text:span><text:span text:style-name="T18"> </text:span><text:span text:style-name="T34">del presupuesto base de licitación, IGIC excluido, que, a todos los efectos, tendrá la consideración de garantía definitiva.</text:span></text:p>
      <text:p text:style-name="P54">La no acreditación en plazo de la constitución de la garantía implicará la renuncia del adjudicatario al Contrato basado y la posibilidad de aplicar las penalizaciones previstas en el presente pliego. </text:p>
      <text:p text:style-name="P54">Se fija un plazo de garantía de 3 meses a contar de la fecha de recepción o conformidad, transcurrido el cual sin objeciones por parte de este Ayuntamiento quedará extinguida la responsabilidad de la empresa contratista.</text:p>
      <text:p text:style-name="P54">Las responsabilidades, daños y perjuicios a que diere lugar el incumplimiento de las obligaciones por parte de la contratista, se harán efectivas, para cubrirlas, mediante la incautación de la garantía y en el supuesto de no resultar suficiente, aquélla responderá con su patrimonio.</text:p>
      <text:p text:style-name="P54"><text:span text:style-name="T6">4.4.- </text:span><text:span text:style-name="T131">Ejecución del contrato basado</text:span><text:span text:style-name="T6">.</text:span></text:p>
      <text:p text:style-name="P61"><text:span text:style-name="T135">Se ejecutará con estricta sujeción a las estipulaciones contenidas en el pliego de cláusulas administrativas particulares y en el pliego de prescripciones técnicas del </text:span><text:span text:style-name="T139">«ACUERDO MARCO PARA LA </text:span><text:span text:style-name="T139">CONTRATACIÓN DEL SERVICIO DE CORREOS POSTALES Y TELÉGRAFOS DEL AYUNTAMIENTO DE MOGÁN Y LA EMPRESA MOGÁN GESTIÓN MUNICIPAL, S.L.»,</text:span> <text:span text:style-name="T139">MEDIANTE PROCEDIMIENTO ABIERTO DE ADJUDICACIÓN, TRAMITACIÓN ORDINARIA Y SOMETIDO A REGULACIÓN ARMONIZADA, EXP: 9510/24</text:span></text:p>
      <text:p text:style-name="P54">El contrato basado se considerará cumplido por la empresa contratista cuando haya realizado, de acuerdo con los términos establecidos en los pliegos reguladores del acuerdo marco, la oferta presentada, el documento de formalización del acuerdo marco y los términos contractuales, la totalidad de las prestaciones y a satisfacción del Ayuntamiento, según lo establecido en los artículos 210 y 311 LCSP.</text:p>
      <text:p text:style-name="P54">La resolución del contrato basado tendrá lugar por incumplimiento de las cláusulas de los pliegos que los regulan, que se reputan todas esenciales así como en los supuestos señalados en los artículos 211 y 313 de la LCSP.</text:p>
      <text:p text:style-name="P32"><text:span text:style-name="T35">4.5 </text:span><text:span text:style-name="T37">ABONOS AL CONTRATISTA:</text:span><text:span text:style-name="T18"> </text:span><text:span text:style-name="T34">La contratista tendrá derecho al abono de las prestaciones efectivamente realizadas a satisfacción de la Administración contratante, conforme a lo recogido en la cláusula 27 del Pliego de Cláusulas Administrativas Particulares del Acuerdo Marco.</text:span></text:p>
      <text:p text:style-name="P53"><text:soft-page-break/>5.- CONCLUSIÓN</text:p>
      <text:p text:style-name="P72"><text:span text:style-name="T109">Por todo lo expuesto, el que suscribe entiende que, </text:span><text:span text:style-name="T111">una vez depositada la garantía definitiva</text:span><text:span text:style-name="T109">, que ha sido requerida, e incorporado al expediente el informe de fiscalización previa de la Intervención, no existe inconveniente legal para que se apruebe la adjudicación del contrato basado en el acuerdo marco a la empresa </text:span><text:span text:style-name="T110">SOCIEDAD ESTATAL DE CORREOS Y TELÉGRAFOS, S.A, S.M.E., UNIPERSONAL CIF: A83052407</text:span><text:span text:style-name="T109">, así como la aprobación del gasto correspondiente,</text:span> <text:span text:style-name="T109">considerándose, por tanto, conforme a Derecho el procedimiento seguido para la adjudicación del meritado servicio</text:span>.</text:p>
      <text:p text:style-name="P32"><text:span text:style-name="T24">&gt;VISTO </text:span><text:span text:style-name="T23">que para responder del cumplimiento de las obligaciones derivadas del presente contrato, el adjudicatario ha constituido a favor de esta Administración una garantía definitiva por importe de 4.149,82 euros, Número de operación 320240003209</text:span><text:span text:style-name="T18"> </text:span><text:span text:style-name="T23">de fecha 02 de diciembre de 2024. </text:span></text:p>
      <text:p text:style-name="P31"/>
      <text:p text:style-name="P46"><text:span text:style-name="T108">&gt;VISTO el informe-propuesta emitido por la Jefa del Servicio de Contratación</text:span><text:span text:style-name="T107"> de este Ayuntamiento, de fecha 02 de diciembre de 2024, que consta en el expediente, en los mismos términos que el presente.</text:span></text:p>
      <text:p text:style-name="P46"><text:span text:style-name="T108">&gt;VISTO </text:span><text:span text:style-name="T107">Informe favorable de la Intervención municipal de fecha 03 de diciembre de 2024.</text:span></text:p>
      <text:p text:style-name="P48">Considerando que de conformidad con lo establecido en la Disposición Adicional Segunda de la LCSP, la adopción de este acuerdo es competencia de la Junta de Gobierno Local en virtud de las delegaciones efectuadas por la Alcaldesa de este Ayuntamiento, mediante Decreto 3347/2023, de fecha 19 de junio de 2023.</text:p>
      <text:p text:style-name="P50">Por todo ello, PROPONGO a la Junta de Gobierno Local, <text:span text:style-name="T128">tras fiscalización</text:span>:</text:p>
      <text:p text:style-name="P32"><text:span text:style-name="T24">PRIMERO.-</text:span><text:span text:style-name="T18"> </text:span><text:span text:style-name="T23">Aprobar el expediente de contratación para la adjudicación del </text:span><text:span text:style-name="T24">Contrato Basado en el Acuerdo Marco para la contratación del servicio de correos postales y telégrafos del Ayuntamiento de Mogán,</text:span><text:span text:style-name="T18"> </text:span><text:span text:style-name="T23">con un presupuesto </text:span><text:span text:style-name="T24">de gasto máximo e indicativo de licitación, incluido IGIC,</text:span><text:span text:style-name="T18"> </text:span><text:span text:style-name="T23">por importe de </text:span><text:span text:style-name="T24">84.696,50</text:span><text:span text:style-name="T18"> </text:span><text:span text:style-name="T24">euros</text:span><text:span text:style-name="T18"> </text:span><text:span text:style-name="T23">(Neto:82.996,45 euros,I.G.I.C. 0,00 % y 7,00 % en función del servicio prestado), siendo el valor estimado</text:span><text:span text:style-name="T18"> </text:span><text:span text:style-name="T23">de 82.996,45</text:span><text:span text:style-name="T18"> </text:span><text:span text:style-name="T23">euros, sin IGIC</text:span><text:span text:style-name="T18"> </text:span><text:span text:style-name="T23">y sin que proceda la revisión de precios; con cargo a la partida presupuestaria 920 22201</text:span><text:span text:style-name="T18"> </text:span><text:span text:style-name="T23">denominada ADMÓN GENERAL; POSTALES </text:span><text:span text:style-name="T23">número de operación 220240024367, de fecha 11/11/2024 del Presupuesto municipal para el ejercicio 2024, por importe de 4.705,36 euros, según documento de RC que obra en el expediente. </text:span></text:p>
      <text:p text:style-name="P32"><text:span text:style-name="T23">Asimismo consta en el expediente RC a futuro, anualidades 2025, 2026 y 2027, por un importe de 79.991,14 euros, con cargo a la partida presupuestaria 920 22201</text:span><text:span text:style-name="T18"> </text:span><text:span text:style-name="T23">denominada ADMÓN GENERAL; POSTALES, Nº. Operación 22024000172 de fecha 21/11/2024.</text:span><text:span text:style-name="T18"> </text:span></text:p>
      <text:p text:style-name="P75"><text:span text:style-name="T19">SEGUNDO.- </text:span><text:span text:style-name="T18">Adjudicar a la sociedad mercantil </text:span><text:span text:style-name="T19">SOCIEDAD ESTATAL DE CORREOS Y TELÉGRAFOS, S.A, S.M.E., UNIPERSONAL CIF: A83052407</text:span><text:span text:style-name="T18"> el </text:span><text:span text:style-name="T19">Contrato Basado en el Acuerdo Marco para la contratación del servicio de correos postales y telégrafos del Ayuntamiento de Mogán</text:span><text:span text:style-name="T18">, estableciéndose que el plazo de duración del contrato basado comenzará desde el día siguiente a la notificación de la adjudicación, hasta la finalización de la vigencia del Acuerdo Marco, en fecha 15 de noviembre de 2027</text:span><text:span text:style-name="T19">,</text:span><text:span text:style-name="T18"> sin posibilidad de prórroga, con sujeción a las cláusulas precedentes, así como a lo dispuesto en el Pliego de Cláusulas Administrativas Particulares, en el Pliego de Prescripciones Técnicas, en la oferta vinculante presentada por el adjudicatario y en el documento de formalización de la celebración del referido Acuerdo Marco, que constan en el expediente.</text:span></text:p>
      <text:p text:style-name="P61"><text:span text:style-name="T6">TERCERO.-</text:span> De acuerdo con lo establecido en el artículo 36.3 y 153.1 de la Ley 9/2017, de Contratos del Sector Público, y en la cláusula 22 del Pliego de Cláusulas Administrativas Particulares que rige el Acuerdo Marco, no resulta necesaria la formalización del contrato, entendiéndose perfeccionado el contrato basado con su adjudicación.</text:p>
      <text:p text:style-name="P32"><text:span text:style-name="T24">CUARTO.-</text:span><text:span text:style-name="T18"> </text:span><text:span text:style-name="T23">Designar como </text:span><text:span text:style-name="T24">responsable de la ejecución del contrato</text:span><text:span text:style-name="T18"> </text:span><text:span text:style-name="T23">a D. MIGUEL CRUZ JIMÉNEZ, funcionario de este Ayuntamiento de Mogán, como responsable del contrato basado, con las facultades inherentes a su condición, de acuerdo con lo establecido en el artículo 62 LCSP.</text:span></text:p>
      <text:p text:style-name="P46"><text:span text:style-name="T108">QUINTO.- </text:span><text:span text:style-name="T107">Publicar este acuerdo en el perfil de contratante</text:span> <text:span text:style-name="T107">del Ayuntamiento de Mogán, alojado en la Plataforma de Contratación del Sector Público.</text:span></text:p>
      <text:p text:style-name="P32"><text:span text:style-name="T24">SEXTO- </text:span><text:span text:style-name="T23">Notificar este acuerdo a todos los interesados, así como dar traslado de la misma a don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Oficina de Atención la Ciudadanía, así como a la Tesorería e Intervención General de este Ilustre Ayuntamiento, a los efectos oportunos.”</text:span></text:p>
      <text:p text:style-name="P399"><text:soft-page-break/><text:span text:style-name="T117">Considerando que la adopción de este acuerdo es competencia de esta Junta de Gobierno Local, en virtud de las delegaciones efectuadas por la Alcaldesa de este Ayuntamiento, mediante Decreto número 3347/2023, de 19 de junio.</text:span></text:p>
      <text:p text:style-name="P69">La Junta de Gobierno Local, acuerda aprobar la propuesta emitida en los términos que se recogen precedentemente.</text:p>
      <text:p text:style-name="Text_20_body"/>
      <text:p text:style-name="P34"><text:span text:style-name="T18">Y no habiendo más asuntos que tratar, por la Presidencia se levanta la sesión, siendo las doce horas diecisiete minutos del día al comienzo indicado, de todo lo cual, yo como Secretario General Accidental doy fe.</text:span> </text:p>
      <text:p text:style-name="P398">LA PRESIDENTA, EL SECRETARIO GENERAL ACCIDENTAL,</text:p>
      <text:p text:style-name="P374"><text:span text:style-name="T559">Diligencia para hacer constar que el acta de la Junta de Gobierno Local de fecha </text:span><text:span text:style-name="T561">3 de diciembre de 2024, </text:span><text:span text:style-name="T559">ha sido aprobada por dicho órgano en la sesión celebrada el día </text:span><text:span text:style-name="T561">11 de diciembre de 2024.</text:span></text:p>
      <text:p text:style-name="P375"/>
      <text:p text:style-name="P375">Y para que conste, firmo la presente en Mogán, a fecha indicada en la firma electrónica.<text:tab/></text:p>
      <text:p text:style-name="P375"/>
      <text:p text:style-name="P375"><text:tab/><text:tab/><text:tab/> <text:s text:c="10"/>El Secretario General Accidental,</text:p>
      <text:p text:style-name="P378"><text:span text:style-name="T560"><text:tab/><text:tab/> <text:tab/> <text:s text:c="13"/>Fdo.: David Chao Castro</text:span></text:p>
      <table:table table:name="Table4" table:style-name="Table4">
        <table:table-column table:style-name="Table4.A"/>
        <table:table-column table:style-name="Table4.B"/>
        <table:table-column table:style-name="Table4.C"/>
        <table:table-row>
          <table:table-cell table:style-name="Table4.A1" office:value-type="string">
            <text:p text:style-name="P27"/>
          </table:table-cell>
          <table:table-cell table:style-name="Table4.A1" office:value-type="string">
            <text:p text:style-name="P27"/>
          </table:table-cell>
          <table:table-cell table:style-name="Table4.A1" office:value-type="string">
            <text:p text:style-name="P27"/>
          </table:table-cell>
        </table:table-row>
      </table:table>
      <text:p text:style-name="P2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4" svg:font-family="Arial"/>
    <style:font-face style:name="Arial-BoldItalicMT" svg:font-family="Arial-BoldItalicMT"/>
    <style:font-face style:name="Arial-BoldMT" svg:font-family="Arial-BoldMT"/>
    <style:font-face style:name="Arial3" svg:font-family="Arial, Helvetica, sans-serif"/>
    <style:font-face style:name="Arial6" svg:font-family="Arial, sans-serif"/>
    <style:font-face style:name="Arial7" svg:font-family="Arial, serif"/>
    <style:font-face style:name="ArialMT" svg:font-family="ArialMT, sans-serif"/>
    <style:font-face style:name="Calibri-Bold1" svg:font-family="Calibri-Bold"/>
    <style:font-face style:name="Calibri1" svg:font-family="Calibri, sans-serif"/>
    <style:font-face style:name="Calibri" svg:font-family="Calibri, serif"/>
    <style:font-face style:name="OpenSymbol" svg:font-family="OpenSymbol"/>
    <style:font-face style:name="Tahoma1" svg:font-family="Tahoma"/>
    <style:font-face style:name="Times New Roman1" svg:font-family="'Times New Roman', serif"/>
    <style:font-face style:name="Arial-BoldItalicMT1" svg:font-family="Arial-BoldItalicMT" style:font-family-generic="script"/>
    <style:font-face style:name="Arial8" svg:font-family="Arial" style:font-family-generic="swiss"/>
    <style:font-face style:name="ArialMT1" svg:font-family="ArialMT" style:font-family-generic="swiss"/>
    <style:font-face style:name="Calibri2" svg:font-family="Calibri" style:font-family-generic="swiss"/>
    <style:font-face style:name="Calibri-Bold" svg:font-family="Calibri-Bold" style:font-family-generic="swiss"/>
    <style:font-face style:name="Cambria" svg:font-family="Cambria" style:font-family-generic="swiss"/>
    <style:font-face style:name="Courier New" svg:font-family="'Courier New'" style:font-family-generic="modern" style:font-pitch="fixed"/>
    <style:font-face style:name="NSimSun" svg:font-family="NSimSun" style:font-family-generic="modern" style:font-pitch="fixed"/>
    <style:font-face style:name="Arial10" svg:font-family="Arial" style:font-pitch="variable"/>
    <style:font-face style:name="SimSun, 'Arial Unicode MS'" svg:font-family="'SimSun, 'Arial Unicode MS''" style:font-pitch="variable"/>
    <style:font-face style:name="SimSun2" svg:font-family="SimSun, 'Arial Unicode MS'" style:font-pitch="variable"/>
    <style:font-face style:name="Arial2"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Mangal1" svg:font-family="Mangal, 'Courier New'" style:font-family-generic="roman" style:font-pitch="variable"/>
    <style:font-face style:name="SimSun1" svg:font-family="SimSun"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5"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9" svg:font-family="Arial" style:font-family-generic="system" style:font-pitch="variable"/>
    <style:font-face style:name="SimSun" svg:font-family="SimSun" style:font-family-generic="system" style:font-pitch="variable"/>
    <style:font-face style:name="SimSun3" svg:font-family="SimSun, 宋体"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Texto_20_independiente_20_2" style:display-name="Texto independiente 2" style:family="paragraph" style:parent-style-name="Standard">
      <style:paragraph-properties fo:margin-top="0cm" fo:margin-bottom="0.212cm" fo:line-height="200%"/>
    </style:style>
    <style:style style:name="List_20_Paragraph" style:display-name="List Paragraph" style:family="paragraph" style:parent-style-name="Standard" style:default-outline-level="" style:list-style-name="">
      <style:paragraph-properties fo:margin-left="0.203cm" fo:margin-right="0cm" fo:text-indent="1.252cm" style:auto-text-indent="false"/>
      <style:text-properties style:font-name="Arial2" fo:language="es" fo:country="ES" style:font-name-asian="Arial9" style:language-asian="es" style:country-asian="ES" style:font-name-complex="Arial9" style:language-complex="es" style:country-complex="ES"/>
    </style:style>
    <style:style style:name="Standard_20__28_user_29_" style:display-name="Standard (user)" style:family="paragraph">
      <style:paragraph-properties fo:orphans="2" fo:widows="2" fo:hyphenation-ladder-count="no-limit" style:vertical-align="baseline"/>
      <style:text-properties style:use-window-font-color="true" style:font-name="Times New Roman" fo:font-size="12pt" fo:language="es" fo:country="ES" style:letter-kerning="true" style:font-name-asian="SimSun, 'Arial Unicode MS'" style:font-size-asian="12pt" style:language-asian="zh" style:country-asian="CN" style:font-name-complex="Mangal1" style:font-size-complex="12pt" style:language-complex="hi" style:country-complex="IN" fo:hyphenate="false" fo:hyphenation-remain-char-count="2" fo:hyphenation-push-char-count="2"/>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Fuente_20_de_20_párrafo_20_predeter.4" style:display-name="Fuente de párrafo predeter.4"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6"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T2" style:family="text">
      <style:text-properties fo:font-size="9pt" style:font-size-asian="9pt"/>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31"><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text:page-number></text:span></text:span><text:span text:style-name="Fuente_20_de_20_párrafo_20_predeter."><text:span text:style-name="MT1"> de </text:span></text:span><text:span text:style-name="Fuente_20_de_20_párrafo_20_predeter."><text:span text:style-name="MT1"><text:page-count>111</text:page-count></text:span></text:span></text:p>
            </table:table-cell>
          </table:table-row>
          <table:table-row>
            <table:table-cell table:style-name="Table1.A1" table:number-columns-spanned="2" office:value-type="string">
              <text:p text:style-name="MP3"><text:span text:style-name="MT2">Unidad administrativa de Secretaría</text:span></text:p>
              <text:p text:style-name="MP4"/>
            </table:table-cell>
            <table:covered-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6"/>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10</text:page-number></text:span></text:span><text:span text:style-name="Fuente_20_de_20_párrafo_20_predeter."><text:span text:style-name="MT1"> de </text:span></text:span><text:span text:style-name="Fuente_20_de_20_párrafo_20_predeter."><text:span text:style-name="MT1"><text:page-count>111</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2-05T11:34:04.11</dc:date>
    <meta:editing-cycles>51</meta:editing-cycles>
    <meta:editing-duration>PT7H12M16S</meta:editing-duration>
    <meta:document-statistic meta:table-count="63" meta:image-count="1" meta:object-count="0" meta:page-count="111" meta:paragraph-count="4356" meta:word-count="53600" meta:character-count="351296"/>
    <meta:user-defined meta:name="Información 1"/>
    <meta:user-defined meta:name="Información 2"/>
    <meta:user-defined meta:name="Información 3"/>
    <meta:user-defined meta:name="Información 4"/>
    <meta:template xlink:type="simple" xlink:actuate="onRequest" xlink:title="" xlink:href="file://vmfilepm/redirected$/jvsaavedra/Descargas/acta21486449024885335.odt/Normal.dotm"/>
  </office:meta>
</office:document-meta>
</file>