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5" svg:font-family="Arial, Helvetica, sans-serif"/>
    <style:font-face style:name="Arial3" svg:font-family="Arial, sans-serif"/>
    <style:font-face style:name="OpenSymbol" svg:font-family="OpenSymbol"/>
    <style:font-face style:name="Arial4"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4cm" table:align="left"/>
    </style:style>
    <style:style style:name="Tabla3.A" style:family="table-column">
      <style:table-column-properties style:column-width="11.621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524cm" table:align="left"/>
    </style:style>
    <style:style style:name="Tabla4.A" style:family="table-column">
      <style:table-column-properties style:column-width="11.621cm"/>
    </style:style>
    <style:style style:name="Tabla4.B" style:family="table-column">
      <style:table-column-properties style:column-width="1.452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1.69cm"/>
    </style:style>
    <style:style style:name="Tabla5.B" style:family="table-column">
      <style:table-column-properties style:column-width="14.808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1.815cm" style:rel-column-width="7208*"/>
    </style:style>
    <style:style style:name="Tabla6.B" style:family="table-column">
      <style:table-column-properties style:column-width="3.134cm" style:rel-column-width="12451*"/>
    </style:style>
    <style:style style:name="Tabla6.C" style:family="table-column">
      <style:table-column-properties style:column-width="4.784cm" style:rel-column-width="19005*"/>
    </style:style>
    <style:style style:name="Tabla6.D" style:family="table-column">
      <style:table-column-properties style:column-width="3.3cm" style:rel-column-width="13107*"/>
    </style:style>
    <style:style style:name="Tabla6.E" style:family="table-column">
      <style:table-column-properties style:column-width="3.464cm" style:rel-column-width="13762*"/>
    </style:style>
    <style:style style:name="Tabla6.1" style:family="table-row">
      <style:table-row-properties style:min-row-height="0.609cm"/>
    </style:style>
    <style:style style:name="Tabla6.A1" style:family="table-cell">
      <style:table-cell-properties fo:padding="0.106cm" fo:border-left="0.035cm solid #000000" fo:border-right="none" fo:border-top="0.035cm solid #000000" fo:border-bottom="0.035cm solid #000000"/>
    </style:style>
    <style:style style:name="Tabla6.E1" style:family="table-cell">
      <style:table-cell-properties fo:padding="0.106cm" fo:border="0.035cm solid #000000"/>
    </style:style>
    <style:style style:name="Tabla6.A2" style:family="table-cell">
      <style:table-cell-properties fo:padding="0.106cm" fo:border-left="0.035cm solid #000000" fo:border-right="none" fo:border-top="none" fo:border-bottom="0.035cm solid #000000"/>
    </style:style>
    <style:style style:name="Tabla6.E2" style:family="table-cell">
      <style:table-cell-properties fo:padding="0.106cm" fo:border-left="0.035cm solid #000000" fo:border-right="0.035cm solid #000000" fo:border-top="none" fo:border-bottom="0.035cm solid #000000"/>
    </style:style>
    <style:style style:name="Tabla7" style:family="table">
      <style:table-properties style:width="16.498cm" style:rel-width="100%" table:align="left"/>
    </style:style>
    <style:style style:name="Tabla7.A" style:family="table-column">
      <style:table-column-properties style:column-width="1.815cm" style:rel-column-width="7208*"/>
    </style:style>
    <style:style style:name="Tabla7.B" style:family="table-column">
      <style:table-column-properties style:column-width="3.134cm" style:rel-column-width="12451*"/>
    </style:style>
    <style:style style:name="Tabla7.C" style:family="table-column">
      <style:table-column-properties style:column-width="4.784cm" style:rel-column-width="19005*"/>
    </style:style>
    <style:style style:name="Tabla7.D" style:family="table-column">
      <style:table-column-properties style:column-width="3.3cm" style:rel-column-width="13107*"/>
    </style:style>
    <style:style style:name="Tabla7.E" style:family="table-column">
      <style:table-column-properties style:column-width="3.464cm" style:rel-column-width="13762*"/>
    </style:style>
    <style:style style:name="Tabla7.1" style:family="table-row">
      <style:table-row-properties style:min-row-height="0.609cm"/>
    </style:style>
    <style:style style:name="Tabla7.A1" style:family="table-cell">
      <style:table-cell-properties fo:padding="0.106cm" fo:border-left="0.035cm solid #000000" fo:border-right="none" fo:border-top="0.035cm solid #000000" fo:border-bottom="0.035cm solid #000000"/>
    </style:style>
    <style:style style:name="Tabla7.E1" style:family="table-cell">
      <style:table-cell-properties fo:padding="0.106cm" fo:border="0.035cm solid #000000"/>
    </style:style>
    <style:style style:name="Tabla7.A2" style:family="table-cell">
      <style:table-cell-properties fo:padding="0.106cm" fo:border-left="0.035cm solid #000000" fo:border-right="none" fo:border-top="none" fo:border-bottom="0.035cm solid #000000"/>
    </style:style>
    <style:style style:name="Tabla7.E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8pt" style:font-size-asian="8pt" style:font-size-complex="8pt"/>
    </style:style>
    <style:style style:name="P8" style:family="paragraph" style:parent-style-name="Table_20_Contents">
      <style:paragraph-properties fo:text-align="center" style:justify-single-word="false"/>
      <style:text-properties style:font-name="Arial1" fo:font-size="8pt" style:font-size-asian="8pt" style:font-size-complex="8pt"/>
    </style:style>
    <style:style style:name="P9" style:family="paragraph" style:parent-style-name="Table_20_Contents">
      <style:text-properties style:font-name="Arial1" fo:font-size="2pt" fo:font-style="italic" style:font-size-asian="2pt" style:font-style-asian="italic" style:font-size-complex="2pt" style:font-style-complex="italic"/>
    </style:style>
    <style:style style:name="P10" style:family="paragraph" style:parent-style-name="Table_20_Contents">
      <style:paragraph-properties fo:text-align="center" style:justify-single-word="false"/>
      <style:text-properties fo:color="#ffffff" style:font-name="Arial1" fo:font-size="8pt" style:font-size-asian="8pt" style:font-size-complex="8pt"/>
    </style:style>
    <style:style style:name="P1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ing">
      <style:paragraph-properties>
        <style:tab-stops/>
      </style:paragraph-properties>
      <style:text-properties style:font-name="Arial1" fo:font-size="9pt" style:font-size-asian="9pt" style:font-size-complex="9pt"/>
    </style:style>
    <style:style style:name="P14" style:family="paragraph" style:parent-style-name="Text_20_body">
      <style:text-properties style:font-name="Arial1" fo:font-size="10pt" style:font-size-asian="10pt" style:font-size-complex="10pt"/>
    </style:style>
    <style:style style:name="P15" style:family="paragraph" style:parent-style-name="Text_20_body">
      <style:paragraph-properties fo:text-align="center" style:justify-single-word="false"/>
      <style:text-properties style:font-name="Arial1" fo:font-size="10pt" fo:language="es" fo:country="ES" fo:font-style="italic" fo:font-weight="bold" style:font-style-asian="italic" style:font-style-complex="italic"/>
    </style:style>
    <style:style style:name="P16"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17" style:family="paragraph" style:parent-style-name="Text_20_body">
      <style:paragraph-properties fo:text-align="start" style:justify-single-word="false"/>
      <style:text-properties style:font-name="Arial1" fo:font-size="10pt" fo:font-style="italic" style:font-style-asian="italic" style:font-style-complex="italic"/>
    </style:style>
    <style:style style:name="P18" style:family="paragraph" style:parent-style-name="Text_20_body">
      <style:text-properties style:font-name="Arial1" fo:font-size="8pt" style:font-size-asian="8pt" style:font-size-complex="8pt"/>
    </style:style>
    <style:style style:name="P19" style:family="paragraph" style:parent-style-name="Text_20_body">
      <style:paragraph-properties fo:text-align="justify" style:justify-single-word="false"/>
    </style:style>
    <style:style style:name="P20" style:family="paragraph" style:parent-style-name="Text_20_body">
      <style:paragraph-properties fo:text-align="justify" style:justify-single-word="false"/>
      <style:text-properties style:font-name="Arial3" fo:font-size="10pt"/>
    </style:style>
    <style:style style:name="P21" style:family="paragraph" style:parent-style-name="Text_20_body">
      <style:paragraph-properties fo:text-align="justify" style:justify-single-word="false"/>
      <style:text-properties style:font-name="Arial3" fo:font-size="10pt" fo:language="es" fo:country="ES"/>
    </style:style>
    <style:style style:name="P22" style:family="paragraph" style:parent-style-name="Text_20_body">
      <style:paragraph-properties fo:text-align="justify" style:justify-single-word="false"/>
      <style:text-properties fo:color="#000000" style:font-name="Arial3" fo:font-size="10pt" fo:font-weight="bold"/>
    </style:style>
    <style:style style:name="P23"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24" style:family="paragraph" style:parent-style-name="Text_20_body">
      <style:paragraph-properties fo:text-align="start" style:justify-single-word="false"/>
      <style:text-properties fo:color="#000000" style:font-name="Arial1" fo:font-size="10pt" fo:font-style="italic" style:font-style-asian="italic" style:font-style-complex="italic"/>
    </style:style>
    <style:style style:name="P25" style:family="paragraph" style:parent-style-name="Text_20_body">
      <style:paragraph-properties fo:text-align="center" style:justify-single-word="false"/>
      <style:text-properties fo:color="#000000" style:font-name="Arial1" fo:font-size="10pt" fo:font-style="italic" fo:font-weight="bold" style:font-style-asian="italic" style:font-style-complex="italic"/>
    </style:style>
    <style:style style:name="P26"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27" style:family="paragraph" style:parent-style-name="Text_20_body">
      <style:paragraph-properties fo:margin-left="0cm" fo:margin-right="0cm" fo:text-indent="1.058cm" style:auto-text-indent="false"/>
      <style:text-properties style:font-name="Arial2" fo:font-size="10pt"/>
    </style:style>
    <style:style style:name="P28" style:family="paragraph" style:parent-style-name="Table_20_Contents">
      <style:paragraph-properties fo:margin-top="0cm" fo:margin-bottom="0.499cm" fo:text-align="center" style:justify-single-word="false"/>
      <style:text-properties fo:color="#000000" style:font-name="Arial1" fo:font-size="10pt" fo:font-style="italic" style:font-style-asian="italic" style:font-style-complex="italic"/>
    </style:style>
    <style:style style:name="P29" style:family="paragraph" style:parent-style-name="Table_20_Contents">
      <style:paragraph-properties fo:margin-top="0cm" fo:margin-bottom="0.499cm" fo:text-align="center" style:justify-single-word="false"/>
      <style:text-properties style:font-name="Arial1" fo:font-size="10pt" fo:font-style="italic" fo:font-weight="bold" style:font-style-asian="italic" style:font-style-complex="italic"/>
    </style:style>
    <style:style style:name="P30" style:family="paragraph" style:parent-style-name="Table_20_Contents">
      <style:paragraph-properties fo:margin-top="0cm" fo:margin-bottom="0.499cm" fo:text-align="center" style:justify-single-word="false"/>
      <style:text-properties style:font-name="Arial1" fo:font-size="10pt" fo:font-style="italic" style:font-style-asian="italic" style:font-style-complex="italic"/>
    </style:style>
    <style:style style:name="P31" style:family="paragraph" style:parent-style-name="Standard">
      <style:paragraph-properties fo:text-align="justify" style:justify-single-word="false"/>
      <style:text-properties style:font-name="Arial1" fo:font-weight="normal" style:font-weight-asian="normal" style:font-name-complex="Arial Narrow" style:font-style-complex="italic" style:font-weight-complex="normal"/>
    </style:style>
    <style:style style:name="P32" style:family="paragraph" style:parent-style-name="Standard">
      <style:paragraph-properties fo:text-align="justify" style:justify-single-word="false"/>
    </style:style>
    <style:style style:name="P33" style:family="paragraph" style:parent-style-name="Standard">
      <style:paragraph-properties fo:text-align="justify" style:justify-single-word="false"/>
      <style:text-properties style:font-name="Arial1" fo:font-size="10pt"/>
    </style:style>
    <style:style style:name="P34"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5"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36"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37" style:family="paragraph" style:parent-style-name="Text_20_body" style:list-style-name="L1">
      <style:paragraph-properties fo:text-align="justify" style:justify-single-word="false"/>
      <style:text-properties fo:color="#000000" style:font-name="Arial1" fo:font-size="10pt" fo:font-style="italic" style:font-style-asian="italic" style:font-style-complex="italic"/>
    </style:style>
    <style:style style:name="P38" style:family="paragraph" style:parent-style-name="Text_20_body" style:list-style-name="L2">
      <style:paragraph-properties fo:text-align="justify" style:justify-single-word="false"/>
      <style:text-properties fo:color="#000000" style:font-name="Arial1" fo:font-size="10pt" fo:font-style="italic" style:font-style-asian="italic" style:font-style-complex="italic"/>
    </style:style>
    <style:style style:name="P39" style:family="paragraph" style:parent-style-name="Text_20_body" style:list-style-name="L3">
      <style:paragraph-properties fo:text-align="justify" style:justify-single-word="false"/>
      <style:text-properties fo:color="#000000" style:font-name="Arial1" fo:font-size="10pt" fo:font-style="italic" style:font-style-asian="italic" style:font-style-complex="italic"/>
    </style:style>
    <style:style style:name="P40" style:family="paragraph" style:parent-style-name="Text_20_body" style:list-style-name="L4">
      <style:paragraph-properties fo:text-align="justify" style:justify-single-word="false"/>
      <style:text-properties fo:color="#000000" style:font-name="Arial1" fo:font-size="10pt" fo:font-style="italic" style:font-style-asian="italic" style:font-style-complex="italic"/>
    </style:style>
    <style:style style:name="P41" style:family="paragraph" style:parent-style-name="Text_20_body">
      <style:paragraph-properties fo:text-align="justify" style:justify-single-word="false"/>
      <style:text-properties fo:color="#000000" style:font-name="Arial5" fo:font-size="10pt" fo:font-weight="bold"/>
    </style:style>
    <style:style style:name="P42" style:family="paragraph" style:parent-style-name="Text_20_body" style:list-style-name="L1">
      <style:paragraph-properties fo:text-align="justify" style:justify-single-word="false"/>
      <style:text-properties style:font-name="Arial1" fo:font-size="10pt" fo:font-style="italic" style:font-style-asian="italic" style:font-style-complex="italic"/>
    </style:style>
    <style:style style:name="P43" style:family="paragraph" style:parent-style-name="Text_20_body" style:list-style-name="L2">
      <style:paragraph-properties fo:text-align="justify" style:justify-single-word="false"/>
      <style:text-properties style:font-name="Arial1" fo:font-size="10pt" fo:font-style="italic" style:font-style-asian="italic" style:font-style-complex="italic"/>
    </style:style>
    <style:style style:name="P44" style:family="paragraph" style:parent-style-name="Text_20_body" style:list-style-name="L3">
      <style:paragraph-properties fo:text-align="justify" style:justify-single-word="false"/>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style:font-name="Arial2" fo:font-size="10pt"/>
    </style:style>
    <style:style style:name="T4" style:family="text">
      <style:text-properties style:font-name="Arial2" fo:font-size="10pt" style:text-underline-style="solid" style:text-underline-width="auto" style:text-underline-color="font-color"/>
    </style:style>
    <style:style style:name="T5" style:family="text">
      <style:text-properties style:font-name="Arial2" fo:font-size="11pt" style:font-name-asian="Times New Roman"/>
    </style:style>
    <style:style style:name="T6" style:family="text">
      <style:text-properties style:font-name="Arial3" fo:font-size="10pt"/>
    </style:style>
    <style:style style:name="T7" style:family="text">
      <style:text-properties style:font-name="Arial3" fo:font-size="10pt" fo:font-weight="bold"/>
    </style:style>
    <style:style style:name="T8" style:family="text">
      <style:text-properties fo:color="#ffffff" style:font-name="Arial1" fo:font-size="8pt" style:text-underline-style="solid" style:text-underline-width="auto" style:text-underline-color="font-color" style:font-size-asian="8pt" style:font-size-complex="8pt"/>
    </style:style>
    <style:style style:name="T9" style:family="text">
      <style:text-properties fo:color="#000000"/>
    </style:style>
    <style:style style:name="T10" style:family="text">
      <style:text-properties fo:color="#000000" fo:font-weight="bold"/>
    </style:style>
    <style:style style:name="T11" style:family="text">
      <style:text-properties fo:color="#000000" style:font-name="Arial1" fo:font-style="italic" style:font-style-asian="italic" style:font-style-complex="italic"/>
    </style:style>
    <style:style style:name="T12" style:family="text">
      <style:text-properties fo:color="#000000" style:font-name="Arial1" fo:font-size="10pt" fo:font-style="italic" fo:font-weight="bold" style:font-style-asian="italic" style:font-style-complex="italic"/>
    </style:style>
    <style:style style:name="T13" style:family="text">
      <style:text-properties fo:color="#000000" style:font-name="Arial1" fo:font-size="10pt" fo:font-style="italic" style:font-style-asian="italic" style:font-style-complex="italic"/>
    </style:style>
    <style:style style:name="T14" style:family="text">
      <style:text-properties fo:color="#000000" style:font-name="Arial1" fo:font-size="10pt" fo:language="es" fo:country="ES" fo:font-style="italic" style:font-style-asian="italic" style:font-style-complex="italic"/>
    </style:style>
    <style:style style:name="T15" style:family="text">
      <style:text-properties fo:color="#000000" style:font-name="Arial1" fo:font-size="11pt" fo:font-style="italic" style:font-style-asian="italic" style:font-style-complex="italic"/>
    </style:style>
    <style:style style:name="T16" style:family="text">
      <style:text-properties fo:color="#000000" fo:language="es" fo:country="ES"/>
    </style:style>
    <style:style style:name="T17" style:family="text">
      <style:text-properties fo:color="#111111" style:font-name="Arial1" fo:font-style="italic" style:font-style-asian="italic" style:font-style-complex="italic"/>
    </style:style>
    <style:style style:name="T18" style:family="text">
      <style:text-properties fo:color="#111111" style:font-name="Arial1" fo:font-size="10pt" fo:font-style="italic" fo:font-weight="bold" style:font-style-asian="italic" style:font-style-complex="italic"/>
    </style:style>
    <style:style style:name="T19" style:family="text">
      <style:text-properties fo:color="#111111" style:font-name="Arial1" fo:font-size="10pt" fo:font-style="italic" style:font-style-asian="italic" style:font-style-complex="italic"/>
    </style:style>
    <style:style style:name="T20" style:family="text">
      <style:text-properties fo:color="#111111" style:font-name="Arial1" fo:font-size="11pt" fo:font-style="italic" style:font-style-asian="italic" style:font-style-complex="italic"/>
    </style:style>
    <style:style style:name="T21" style:family="text">
      <style:text-properties fo:color="#0d46f3" style:font-name="Arial1" fo:font-size="10pt" fo:font-style="italic" style:text-underline-style="solid" style:text-underline-width="auto" style:text-underline-color="font-color" fo:font-weight="bold" style:font-style-asian="italic" style:font-style-complex="italic"/>
    </style:style>
    <style:style style:name="T22" style:family="text">
      <style:text-properties fo:color="#0d46f3" style:font-name="Arial1" fo:font-size="10pt" fo:font-style="italic" fo:font-weight="bold" style:font-style-asian="italic" style:font-style-complex="italic"/>
    </style:style>
    <style:style style:name="T23" style:family="text">
      <style:text-properties fo:color="#0d46f3" style:font-name="Arial1" fo:font-size="11pt" fo:font-style="italic" fo:font-weight="bold" style:font-style-asian="italic" style:font-style-complex="italic"/>
    </style:style>
    <style:style style:name="T24" style:family="text">
      <style:text-properties fo:color="#0000ff" style:font-name="Arial1" fo:font-size="11pt" fo:font-style="italic" fo:font-weight="bold" style:font-style-asian="italic" style:font-style-complex="italic"/>
    </style:style>
    <style:style style:name="T25" style:family="text">
      <style:text-properties fo:color="#0000ff" style:font-name="Arial1" fo:font-size="10pt" fo:font-style="italic" fo:font-weight="bold" style:font-style-asian="italic" style:font-style-complex="italic"/>
    </style:style>
    <style:style style:name="T26" style:family="text">
      <style:text-properties style:font-name="Arial1"/>
    </style:style>
    <style:style style:name="T27" style:family="text">
      <style:text-properties style:font-name="Arial1" fo:font-weight="bold"/>
    </style:style>
    <style:style style:name="T28" style:family="text">
      <style:text-properties style:font-name="Arial1" fo:font-size="10pt"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T29" style:family="text">
      <style:text-properties style:font-name="Arial1" fo:font-size="10pt" style:text-underline-style="solid" style:text-underline-width="auto" style:text-underline-color="font-color" style:font-name-asian="Times New Roman" style:font-size-asian="10pt" style:font-size-complex="10pt"/>
    </style:style>
    <style:style style:name="T30" style:family="text">
      <style:text-properties style:font-name="Arial1" fo:font-size="10pt" fo:font-style="italic" fo:font-weight="bold" style:font-style-asian="italic" style:font-style-complex="italic"/>
    </style:style>
    <style:style style:name="T31" style:family="text">
      <style:text-properties style:font-name="Arial1" fo:font-size="10pt" fo:font-style="italic" style:font-style-asian="italic" style:font-style-complex="italic"/>
    </style:style>
    <style:style style:name="T32" style:family="text">
      <style:text-properties style:font-name="Arial1" fo:font-size="10pt" fo:language="es" fo:country="ES" fo:font-style="italic" fo:font-weight="bold" style:font-style-asian="italic" style:font-style-complex="italic"/>
    </style:style>
    <style:style style:name="T33" style:family="text">
      <style:text-properties style:font-name="Arial1" fo:font-size="10pt" fo:language="es" fo:country="ES" fo:font-style="italic" style:font-style-asian="italic" style:font-style-complex="italic"/>
    </style:style>
    <style:style style:name="T34" style:family="text">
      <style:text-properties style:font-name="Arial1" fo:font-size="10pt" style:text-underline-style="none" fo:font-weight="bold" style:font-name-asian="Times New Roman" style:font-size-asian="10pt" style:font-weight-asian="bold" style:font-name-complex="Arial Narrow" style:font-size-complex="10pt" style:font-style-complex="italic" style:font-weight-complex="bold"/>
    </style:style>
    <style:style style:name="T35" style:family="text">
      <style:text-properties style:font-name="Arial1" fo:font-size="8pt" style:font-size-asian="8pt" style:font-size-complex="8pt"/>
    </style:style>
    <style:style style:name="T36" style:family="text">
      <style:text-properties style:font-name="Arial1" fo:font-size="8pt" style:text-underline-style="solid" style:text-underline-width="auto" style:text-underline-color="font-color" style:font-size-asian="8pt" style:font-size-complex="8pt"/>
    </style:style>
    <style:style style:name="T37" style:family="text">
      <style:text-properties style:font-name="Arial1" fo:font-style="italic" fo:font-weight="bold" style:font-style-asian="italic" style:font-style-complex="italic"/>
    </style:style>
    <style:style style:name="T38" style:family="text">
      <style:text-properties style:font-name="Arial1" fo:font-style="italic" style:font-style-asian="italic" style:font-style-complex="italic"/>
    </style:style>
    <style:style style:name="T39" style:family="text">
      <style:text-properties style:font-name="Arial1" fo:font-size="11pt" fo:font-style="italic" style:font-style-asian="italic" style:font-style-complex="italic"/>
    </style:style>
    <style:style style:name="T40" style:family="text">
      <style:text-properties style:font-name="Arial1" fo:font-size="11pt" fo:font-style="italic" fo:font-weight="bold" style:font-style-asian="italic" style:font-style-complex="italic"/>
    </style:style>
    <style:style style:name="T41" style:family="text">
      <style:text-properties style:font-name="Arial4" fo:font-weight="bold" style:font-name-asian="Times New Roman" style:font-size-asian="10pt" style:font-weight-asian="bold" style:font-name-complex="Arial Narrow" style:font-size-complex="10pt" style:font-style-complex="italic" style:font-weight-complex="bold"/>
    </style:style>
    <style:style style:name="T42" style:family="text">
      <style:text-properties fo:font-style="normal" style:font-size-asian="10pt" style:font-style-asian="normal" style:font-size-complex="10pt" style:font-style-complex="normal"/>
    </style:style>
    <style:style style:name="T43"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6"><text:span text:style-name="Strong_20_Emphasis"><text:span text:style-name="T27">ACTA DE LA SESIÓN EXTRAORDINARIA Y URGENTE CELEBRADA POR LA JUNTA DE GOBIERNO LOCAL DEL AYUNTAMIENTO DE MOGÁN EL DÍA 23 DE DICIEMBRE DE 2024</text:span></text:span><text:span text:style-name="T26"> </text:span></text:p>
      <text:p text:style-name="P19"><text:span text:style-name="T6"><text:tab/>En la Sala de reuniones de las Casas Consistoriales de Mogán, siendo las diez horas, del día</text:span><text:span text:style-name="Strong_20_Emphasis"><text:span text:style-name="T3"> </text:span></text:span><text:span text:style-name="Strong_20_Emphasis"><text:span text:style-name="T7">23 </text:span></text:span><text:span text:style-name="T7">de diciembre de 2024</text:span><text:span text:style-name="T6">, se reúne la Junta de Gobierno Local, </text:span><text:span text:style-name="Strong_20_Emphasis"><text:span text:style-name="T7">bajo la Presidencia de la Alcaldesa - Presidenta,</text:span></text:span><text:span text:style-name="T3"> </text:span><text:span text:style-name="T6">y con la asistencia de los señores Tenientes de Alcalde y Concejales que al margen se expresan, al objeto de celebrar </text:span><text:span text:style-name="T7">sesión extraordinaria y urgente, en primera convocatoria,</text:span><text:span text:style-name="T3"> </text:span><text:span text:style-name="T6">para la que habían sido convocados previamente. </text:span></text:p>
      <text:p text:style-name="P20"><text:tab/>Actúa <text:span text:style-name="T2">don Salvador Álvarez León,</text:span> Secretario General Accidental, que da fe del acto.</text:p>
      <text:p text:style-name="P18">SRES. Y SRAS. ASISTENTES</text:p>
      <text:p text:style-name="Text_20_body"><text:span text:style-name="Strong_20_Emphasis"><text:span text:style-name="T35">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6">Nombre</text:span></text:span></text:p>
          </table:table-cell>
          <table:table-cell table:style-name="Tabla1.A1" office:value-type="string">
            <text:p text:style-name="P5"><text:span text:style-name="Strong_20_Emphasis"><text:span text:style-name="T36">Asiste</text:span></text:span></text:p>
          </table:table-cell>
          <table:table-cell table:style-name="Tabla1.A1" office:value-type="string">
            <text:p text:style-name="P5"><text:span text:style-name="Strong_20_Emphasis"><text:span text:style-name="T36">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18"/>
      <text:p text:style-name="Text_20_body"><text:span text:style-name="Strong_20_Emphasis"><text:span text:style-name="T35">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6">Nombre</text:span></text:span></text:p>
          </table:table-cell>
          <table:table-cell table:style-name="Tabla2.A1" office:value-type="string">
            <text:p text:style-name="P5"><text:span text:style-name="Strong_20_Emphasis"><text:span text:style-name="T36">Asiste</text:span></text:span></text:p>
          </table:table-cell>
          <table:table-cell table:style-name="Tabla2.A1" office:value-type="string">
            <text:p text:style-name="P5"><text:span text:style-name="Strong_20_Emphasis"><text:span text:style-name="T36">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A TERESA VEGA JIMENEZ</text:p>
          </table:table-cell>
          <table:table-cell table:style-name="Tabla2.A1" office:value-type="string">
            <text:p text:style-name="P8">No</text:p>
          </table:table-cell>
          <table:table-cell table:style-name="Tabla2.A1" office:value-type="string">
            <text:p text:style-name="P8">JPM</text:p>
          </table:table-cell>
        </table:table-row>
      </table:table>
      <text:p text:style-name="P18"/>
      <text:p text:style-name="Text_20_body"><text:span text:style-name="Strong_20_Emphasis"><text:span text:style-name="T35">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6">Nombre</text:span></text:span></text:p>
          </table:table-cell>
          <table:table-cell table:style-name="Tabla3.A1" office:value-type="string">
            <text:p text:style-name="P5"><text:span text:style-name="Strong_20_Emphasis"><text:span text:style-name="T36">Asiste</text:span></text:span></text:p>
          </table:table-cell>
          <table:table-cell table:style-name="Tabla3.A1" office:value-type="string">
            <text:p text:style-name="P5"><text:span text:style-name="Strong_20_Emphasis"><text:span text:style-name="T8">Partido</text:span></text:span></text:p>
          </table:table-cell>
        </table:table-row>
        <table:table-row>
          <table:table-cell table:style-name="Tabla3.A1" office:value-type="string">
            <text:p text:style-name="P7">GONZALO MARTINEZ LÁZARO</text:p>
          </table:table-cell>
          <table:table-cell table:style-name="Tabla3.A1" office:value-type="string">
            <text:p text:style-name="P8">No</text:p>
          </table:table-cell>
          <table:table-cell table:style-name="Tabla3.A1" office:value-type="string">
            <text:p text:style-name="P10">.</text:p>
          </table:table-cell>
        </table:table-row>
      </table:table>
      <text:p text:style-name="P18"/>
      <text:p text:style-name="Text_20_body"><text:span text:style-name="Strong_20_Emphasis"><text:span text:style-name="T35">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6">Nombre</text:span></text:span></text:p>
          </table:table-cell>
          <table:table-cell table:style-name="Tabla4.A1" office:value-type="string">
            <text:p text:style-name="P5"><text:span text:style-name="Strong_20_Emphasis"><text:span text:style-name="T36">Asiste</text:span></text:span></text:p>
          </table:table-cell>
          <table:table-cell table:style-name="Tabla4.A1" office:value-type="string">
            <text:p text:style-name="P5"><text:span text:style-name="Strong_20_Emphasis"><text:span text:style-name="T8">Partido</text:span></text:span></text:p>
          </table:table-cell>
        </table:table-row>
        <table:table-row>
          <table:table-cell table:style-name="Tabla4.A1" office:value-type="string">
            <text:p text:style-name="P7">SALVADOR ALVAREZ LEON</text:p>
          </table:table-cell>
          <table:table-cell table:style-name="Tabla4.A1" office:value-type="string">
            <text:p text:style-name="P8">Sí</text:p>
          </table:table-cell>
          <table:table-cell table:style-name="Tabla4.A1" office:value-type="string">
            <text:p text:style-name="P10">.</text:p>
          </table:table-cell>
        </table:table-row>
      </table:table>
      <text:p text:style-name="P18"/>
      <text:p text:style-name="P27">Abierta la sesión por la Presidencia, y una vez comprobada por la Secretaría la existencia de cuórum de asistencia precisa para que se pueda iniciar, se procede a conocer los asuntos que integran el siguiente:</text:p>
      <text:p text:style-name="P27"/>
      <text:p text:style-name="Text_20_body"><text:span text:style-name="Strong_20_Emphasis"><text:span text:style-name="T3">ORDEN DEL DÍA</text:span></text:span></text:p>
      <text:p text:style-name="Text_20_body"><text:span text:style-name="Strong_20_Emphasis"><text:span text:style-name="T3"/></text:span></text:p>
      <text:p text:style-name="Text_20_body"><text:span text:style-name="Strong_20_Emphasis"><text:span text:style-name="T3"/></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4">Nº Orden</text:span></text:span></text:p>
          </table:table-cell>
          <table:table-cell table:style-name="Tabla5.A1" office:value-type="string">
            <text:p text:style-name="Table_20_Contents"><text:span text:style-name="Strong_20_Emphasis"><text:span text:style-name="T4">Expresión del asunto</text:span></text:span></text:p>
          </table:table-cell>
        </table:table-row>
        <table:table-row>
          <table:table-cell table:style-name="Tabla5.A2" office:value-type="string">
            <text:p text:style-name="P6">Punto 1º</text:p>
          </table:table-cell>
          <table:table-cell table:style-name="Tabla5.A1" office:value-type="string">
            <text:p text:style-name="P6">Expediente: 7420/2023. Propuesta para la adquisición del edificio Cruz Roja en Mogán Pueblo.</text:p>
          </table:table-cell>
        </table:table-row>
      </table:table>
      <text:p text:style-name="Text_20_body"><text:line-break/></text:p>
      <text:p text:style-name="Text_20_body"/>
      <text:p text:style-name="Text_20_body"/>
      <text:p text:style-name="P32"><text:span text:style-name="T34"><text:tab/></text:span><text:span text:style-name="T28">&lt;&lt;</text:span><text:span text:style-name="Strong_20_Emphasis"><text:span text:style-name="T29">1. Expediente: 7420/2023. Propuesta para la adquisición del edificio Cruz Roja en Mogán Pueblo.</text:span></text:span></text:p>
      <text:p text:style-name="P32"><text:soft-page-break/><text:span text:style-name="Strong_20_Emphasis"><text:span text:style-name="T5"/></text:span></text:p>
      <text:p text:style-name="P21"><text:span text:style-name="T2"><text:tab/></text:span><text:span text:style-name="T37">“DÑA. CONSUELO DÍAZ LEÓN, </text:span><text:span text:style-name="T38">Concejala Delegada en materia de Patrimonio, </text:span><text:span text:style-name="T11">según Decreto n.º 4962/2024 de 06 de septiembre de 2024, en referencia </text:span><text:span text:style-name="T17">al expediente de aprobación de la adquisición mediante compraventa </text:span><text:span text:style-name="T11">el inmueble denominado Cruz Roja situado en la calle Los Pasitos nº 32 (El Tostador) - Mogán Pueblo, en aras del interés público de la Administración, </text:span><text:span text:style-name="T17">y atendiendo a los siguientes:</text:span></text:p>
      <text:p text:style-name="P15">ANTECEDENTES</text:p>
      <text:p text:style-name="P19"><text:span text:style-name="T18">PRIMERO.-</text:span><text:span text:style-name="T20"> </text:span><text:span text:style-name="T19">Visto el informe de Esther Melián González, Técnico Municipal del Negociado de Patrimonio de este Iltre. Ayuntamiento,</text:span><text:span text:style-name="T20"> </text:span><text:span text:style-name="T19">de fecha 20 de diciembre de 2024 con CSV: </text:span><text:a xlink:type="simple" xlink:href="https://oat.mogan.es:8448/ventanilla/web/validacionFirmas.do?opcion=1&amp;modo=3&amp;csv=d006754aa935140104007e80a00c07268" text:style-name="Internet_20_link" text:visited-style-name="Visited_20_Internet_20_Link"><text:span text:style-name="T21">d006754aa935140104007e80a00c07268</text:span></text:a></text:p>
      <text:p text:style-name="P19"><text:span text:style-name="T12">SEGUNDO.-</text:span><text:span text:style-name="T15"> </text:span><text:span text:style-name="T13">Visto el informe de Mónica Segura Cordero, laboral, abogada, adscrita al Servicio de Asesoría jurídica, según Decreto nº 2235/2015 de 24 de julio,</text:span><text:span text:style-name="T15"> </text:span><text:span text:style-name="T13">de fecha 20 de diciembre de 2024, con CSV: </text:span><text:a xlink:type="simple" xlink:href="https://oat.mogan.es:8448/ventanilla/web/validacionFirmas.do?opcion=1&amp;modo=3&amp;csv=2006754aa90c140cdae07e82a70c0738e" text:style-name="Internet_20_link" text:visited-style-name="Visited_20_Internet_20_Link"><text:span text:style-name="T21">2006754aa90c140cdae07e82a70c0738e</text:span></text:a></text:p>
      <text:p text:style-name="P19"><text:span text:style-name="T30">TERCERO.- </text:span><text:span text:style-name="T31">Visto el informe de </text:span><text:span text:style-name="T39">Adela Falcón Soria, Técnica de administración especial (Arquitecta) de este Ilustre Ayuntamiento de Mogán, funcionaria de carrera, adscrita a la Unidad Administrativa de Obras Públicas con CSV: </text:span><text:a xlink:type="simple" xlink:href="https://oat.mogan.es:8448/ventanilla/web/validacionFirmas.do?opcion=1&amp;modo=3&amp;csv=h006754aa938141011b07e80650c0d2eD" text:style-name="Internet_20_link" text:visited-style-name="Visited_20_Internet_20_Link"><text:span text:style-name="T40">h006754aa938141011b07e80650c0d2eD</text:span></text:a><text:span text:style-name="T40">.</text:span></text:p>
      <text:p text:style-name="P19"><text:span text:style-name="T30">CUARTO.-</text:span><text:span text:style-name="T39"> </text:span><text:span text:style-name="T31">Visto el Informe de </text:span><text:span text:style-name="T39">Fiscalización previa limitada de la aprobación y compromiso del gasto del Interventor Accidental con CSV: </text:span><text:a xlink:type="simple" xlink:href="https://oat.mogan.es:8448/ventanilla/web/validacionFirmas.do?opcion=1&amp;modo=3&amp;csv=l006754aa90114132dc07e83ce0c0e1dE" text:style-name="Internet_20_link" text:visited-style-name="Visited_20_Internet_20_Link"><text:span text:style-name="T24">l006754aa90114132dc07e83ce0c0e1dE</text:span></text:a><text:span text:style-name="T23">.</text:span></text:p>
      <text:p text:style-name="P16"><text:span text:style-name="T10">QUINTO.- </text:span><text:span text:style-name="T9">Visto que se hace necesario celebrar contrato de compraventa del inmueble denominado Cruz Roja situado en la calle Los Pasitos nº 32 (El Tostador) en Mogán Pueblo, que tiene un valor estimado de 476,000,00 euros (cuatrocientos setenta y seis mil euros), contrato que se prevé que esté financiado en un 100% por el Gobierno de Canarias. </text:span></text:p>
      <text:p text:style-name="P23">La identificación y antecedentes, según datos obrantes en el Registro de la Propiedad de Mogán, del inmueble situado en calle Los Pasitos nº 32 (El Tostador) - Mogán Pueblo término Municipal de Mogán, son los siguientes : </text:p>
      <text:list xml:id="list4241888115976666443" text:style-name="L1">
        <text:list-item>
          <text:list>
            <text:list-item>
              <text:p text:style-name="P37">Año de edificación: 2005</text:p>
            </text:list-item>
            <text:list-item>
              <text:p text:style-name="P37">Superficie de la parcela: 406 m²</text:p>
            </text:list-item>
            <text:list-item>
              <text:p text:style-name="P37">Superficie total construida: 812,78 m²</text:p>
            </text:list-item>
            <text:list-item>
              <text:p text:style-name="P42"><text:span text:style-name="T9">Superficie total útil: </text:span>726,70<text:span text:style-name="T9"> m²</text:span></text:p>
            </text:list-item>
            <text:list-item>
              <text:p text:style-name="P42">Régimen de propiedad: privada </text:p>
            </text:list-item>
          </text:list>
        </text:list-item>
      </text:list>
      <text:list xml:id="list7471141422647471085" text:style-name="L2">
        <text:list-item>
          <text:list>
            <text:list-item>
              <text:p text:style-name="P43">Dominio: 100 % pleno dominio</text:p>
            </text:list-item>
            <text:list-item>
              <text:p text:style-name="P43">Parcela construida sin división horizontal </text:p>
            </text:list-item>
            <text:list-item>
              <text:p text:style-name="P38">Referencias catastrales: 8640301DR2884S0001AG y 8640302DR2884S0001BG. </text:p>
            </text:list-item>
          </text:list>
        </text:list-item>
      </text:list>
      <text:p text:style-name="P19"><text:span text:style-name="T13">La entidad Cruz Roja Española, con </text:span><text:span text:style-name="Emphasis"><text:span text:style-name="T13">CIF: </text:span></text:span><text:span text:style-name="T13">Q2866001G, titular de la nuda propiedad de la totalidad de esta finca, según la Inscripción 1ª, del tomo 938, libro 224, folio 119 con fecha 10/02/1992; por título de Compraventa. Formalizada mediante escritura autorizada el 1/10/1991, ante el Notario de Las Palmas, don Fernando Corbi Coloma; habiéndose consolidado el pleno dominio de la misma, por la inscripción 2ª de fecha 30/04/2005, y declarándose la obra nueva en esta misma inscripción, formalizada mediante escritura autorizada el 17/03/2005, ante el Notario de Maspalomas, don Valentín Concejo Arranz, número 924 de protocolo, pasando a tener la descripción al principio mencionada. </text:span></text:p>
      <text:p text:style-name="P23">El edificio se encuentra situado en suelo urbano con la categoría de suelo urbano consolidado sanitario. </text:p>
      <text:p text:style-name="P16"><text:span text:style-name="T10">SEXTO.- </text:span><text:span text:style-name="T9">Visto que ante la necesidad de seguir ofreciendo servicios sociosanitarios municipales eficientes y de calidad, se han solicitado las siguientes tasaciones:</text:span></text:p>
      <text:list xml:id="list7150749704303450314" text:style-name="L3">
        <text:list-item>
          <text:p text:style-name="P44"><text:span text:style-name="T13">Edificio situado en la C/ Los Pasitos nº 32 (El Tostador) - Mogán Pueblo. Superficie: 406 m² VT: Cuatrocientos setenta y seis mil novecientos seis con cuarenta y cinco euros (</text:span><text:span text:style-name="T31">476.906,45</text:span><text:span text:style-name="T39"> </text:span><text:span text:style-name="T31">euros). Tasador: Tecnitasa con CSV: </text:span><text:a xlink:type="simple" xlink:href="https://oat.mogan.es:8448/ventanilla/web/validacionFirmas.do?opcion=1&amp;modo=3&amp;csv=w006754aa92f0b118a307e730b0c0910d" text:style-name="Internet_20_link" text:visited-style-name="Visited_20_Internet_20_Link"><text:span text:style-name="T30">w006754aa92f0b118a307e730b0c0910d</text:span></text:a><text:span text:style-name="T30">.</text:span></text:p>
        </text:list-item>
        <text:list-item>
          <text:p text:style-name="P39">Edificio situado en la C/ Los Pasitos nº 32 (El Tostador) - Mogán Pueblo. Superficie: 406 m² VT: Cuatrocientos setenta y cinco mil cuatrocientos treinta y ocho euros con cincuenta y un euros (475.438,51 euros). Tasador: D. Fernando González Peña- Arquitecto con CSV: </text:p>
          <text:p text:style-name="P44"><text:a xlink:type="simple" xlink:href="https://oat.mogan.es:8448/ventanilla/web/validacionFirmas.do?opcion=1&amp;modo=3&amp;csv=I006754aa92c16153f107e80e4010c2cR" text:style-name="Internet_20_link" text:visited-style-name="Visited_20_Internet_20_Link"><text:span text:style-name="T25">I006754aa92c16153f107e80e4010c2cR</text:span></text:a><text:span text:style-name="T22">.</text:span></text:p>
        </text:list-item>
      </text:list>
      <text:p text:style-name="P23"><text:soft-page-break/><text:span text:style-name="T2">SÉPTIMO.- </text:span>Visto que mediante el presente informe se justificará la necesidad o conveniencia de la adquisición, el fin o fines a que pretende destinarse el inmueble y los motivos por los que se acude al procedimiento de adquisición directa. Para esto último, se acreditará la idoneidad del inmueble objeto del expediente para cumplir con la finalidad pretendida, así como la inexistencia de otro inmueble que reúna las características requeridas.</text:p>
      <text:p text:style-name="P19"><text:span text:style-name="T12">OCTAVO.-</text:span><text:span text:style-name="T15"> </text:span><text:span text:style-name="T13">Visto que el Ayuntamiento posee en régimen de cesión la planta baja del local situado en la Calle Los Pasitos nº 32 - Mogán Pueblo, con referencia catastral 8640302DR2884S0001BG,</text:span><text:span text:style-name="T15"> </text:span><text:span text:style-name="T13">perteneciente a Cruz Roja Española - </text:span><text:span text:style-name="Emphasis"><text:span text:style-name="T13">CIF: </text:span></text:span><text:span text:style-name="T13">Q2866001G. Cedido al Ayuntamiento de Mogán mediante Convenio de Colaboración firmado con fecha 04 de diciembre de 2012 (acuerdo adoptado en la Junta de Gobierno Local celebrada el 30 de octubre de 2012)</text:span><text:span text:style-name="T12">, </text:span><text:span text:style-name="T13">siendo siempre destinado, desde sus inicios, a la prestación de servicios públicos esenciales en el Pueblo de Mogán, entre los que destacamos los siguientes:</text:span></text:p>
      <text:p text:style-name="P24">- Tanatorio</text:p>
      <text:p text:style-name="P23">- Política social.</text:p>
      <text:p text:style-name="P23"><text:span text:style-name="T2">NOVENO.- </text:span>Visto que la evidencia de que Mogán Pueblo carece de un centro de atención sociosanitaria donde se pueda atender las necesidades de nuestros mayores, esta propuesta de uso del edificio Cruz Roja permitiría al municipio de Mogán y especialmente a Mogán Pueblo tener un centro específico de atención sociosanitaria para personas mayores.</text:p>
      <text:p text:style-name="P23">El edificio Cruz Roja se ha convertido, a lo largo de estos años de uso público, en un edifico altamente funcional, además de haberse convertido en referente de la política social que se ha venido llevando a cabo de manera eficiente desde este Ayuntamiento, no solo en Mogán Pueblo sino para todo el municipio. </text:p>
      <text:p text:style-name="P23">En todo este tiempo transcurrido, el mencionado edificio se ha consolidado entre la ciudadanía como una instalación municipal en la que se presta un servicio público esencial, con una ubicación estratégica muy cercana a otros edificios municipales como es la Casa Consistorial, el Centro Sociocultural y la propia Plaza de Sarmiento y Coto, por lo que no puede encontrarse una instalación mejor donde alojar un centro sociosanitario, y gracias a la financiación del Gobierno de Canarias lo podremos incorporar a la oferta de la política social de nuestro municipio. </text:p>
      <text:p text:style-name="P23">Teniendo en cuenta que un centro sociosanitario para personas mayores tendría vocación de permanencia, debería estar desde el primer momento ubicado en una instalación de propiedad municipal, por lo que, la adquisición de este edificio, que viene siendo utilizado desde hace años en la prestación de un servicio público, es la decisión más lógica y razonable, así como la más eficiente y sostenible desde el punto de vista económico.</text:p>
      <text:p text:style-name="P16"><text:span text:style-name="T10">DÉCIMO.- </text:span><text:span text:style-name="T9">Visto que se han buscado por la zona inmuebles similares al edificio Cruz Roja, que debiesen cumplir unos determinados requisitos en cuanto a tamaño, ubicación, cercanía a otros edificios públicos, fácil acceso o categoría de suelo sanitario, ya que, su fin es atender las necesidades de atención sociosanitaria para personas mayores. Finalmente, no se han encontrado ninguno que cumpliesen los requisitos, excepto el edificio Cruz Roja. </text:span></text:p>
      <text:p text:style-name="P23">La ubicación de un centro sociosanitario para personas mayores no es un asunto baladí. Con anterioridad, ya hemos hecho referencia a la cercanía del edificio Cruz Roja al conjunto de edificios municipales que se concentran en torno a la Plaza de Sarmiento y Coto. Asimismo, se ha estudiado la oferta inmobiliaria de la zona, por si hubiese algún edificio de similares características que pudiera servir para el mismo fin. No se han localizado ningún inmueble, excluido el edificio Cruz Roja, que cumpliesen los requisitos exigidos en cuanto al tamaño y la ubicación, la categoría del suelo, puesto que, tiene que estar en suelo urbano sanitario, ya que, su fin es atender las necesidades de atención sociosanitaria para personas mayores, con el fin de acudir a un concurso como procedimiento de adjudicación. Sin embargo, como veremos, sólo el edificio Cruz Roja es idóneo para el fin previsto, por lo que, se debe considerar la utilización del procedimiento de adquisición directa.</text:p>
      <text:p text:style-name="P16"><text:span text:style-name="T10">DÉCIMO PRIMERO.- </text:span><text:span text:style-name="T9">Visto que se considera que el edificio Cruz Roja, situado en la calle Los Pasitos, goza de una especial idoneidad:</text:span></text:p>
      <text:list xml:id="list7717643438271487296" text:style-name="L4">
        <text:list-item>
          <text:p text:style-name="P40"><text:soft-page-break/>Está siendo actualmente utilizado por el Ayuntamiento</text:p>
        </text:list-item>
        <text:list-item>
          <text:p text:style-name="P40">Está en condiciones de uso.</text:p>
        </text:list-item>
        <text:list-item>
          <text:p text:style-name="P40">Tiene un espacio de aparcamiento suficientemente amplio y cómodo para personas con movilidad reducida, no existiendo barreras arquitectónicas.</text:p>
        </text:list-item>
        <text:list-item>
          <text:p text:style-name="P40">Está muy cerca de otros edificios municipales.</text:p>
        </text:list-item>
        <text:list-item>
          <text:p text:style-name="P40">Se encuentra situado en suelo urbano con la categoría de suelo urbano consolidado sanitario. </text:p>
        </text:list-item>
      </text:list>
      <text:p text:style-name="P23">Por lo tanto, con la compra del Edificio Cruz Roja se pone en valor la alta sensibilización de este municipio y Corporación con los servicios sociosanitarios destinados a la atención de personas mayores. </text:p>
      <text:p text:style-name="P16"><text:span text:style-name="T10">DÉCIMO SEGUNDO.- </text:span><text:span text:style-name="T9">Visto que se considera acreditada la especial idoneidad, y, por lo tanto, se hace necesario adquirir mediante compraventa el edificio referenciado debido, no sólo por su estratégica ubicación, al estar muy cerca de otros edificios municipales en Mogán Pueblo, sino por las dimensiones del mismo, que proporciona un espacio apto a las prestaciones de los servicios públicos que se pretenden desarrollar y está situado en suelo urbano consolidado sanitario, además, de tener de un precio de compra adecuado, y además, porque es un inmueble en él que se ha venido desarrollado a lo largo de los últimos años servicios esenciales de índole municipal. </text:span></text:p>
      <text:p text:style-name="P23">En aras del interés público, para poder seguir atendiendo las necesidades de los/as ciudadanos/asde nuestro municipio y para que no se vea interrumpida la atención a la ciudadanía, se hace necesario suscribir el contrato de compraventa del edificio referenciado. </text:p>
      <text:p text:style-name="P19"><text:span text:style-name="T12">DÉCIMO TERCERO</text:span><text:span text:style-name="T13">.- Visto que este Negociado de Patrimonio ha consultado los precios por metro cuadrado del mercado de los inmuebles en venta en la zona de Mogán. El precio de compraventa está por debajo del precio por metro cuadrado, que en el mes noviembre de 2024 que asciende a 1.953,00 </text:span><text:span text:style-name="Strong_20_Emphasis"><text:span text:style-name="T13">/m²,</text:span></text:span><text:span text:style-name="T13"> según datos que constan en el Anexo I adjunto a esta memoria.</text:span></text:p>
      <text:p text:style-name="P16"><text:span text:style-name="T10">DÉCIMO CUARTO.- </text:span><text:span text:style-name="T9">Visto que mediante solicitud de fecha 3 de mayo de 2024, con nº de Registro de entrada N. General 784772/2024 -N. Registro RGE/282291/2024, el Ayuntamiento de Mogán, solicitó subvención por importe de 476.000,00 euros, para cubrir la totalidad de los gastos que se deriven de la ejecución del programa Fomento Accesibilidad Centro Mayores, para el período de 01 de septiembre de 2024 a 31 de diciembre de 2024, aportando Memoria y Plan de Financiación en los que se expuso el contenido y objetivos a conseguir con la citada acción. </text:span></text:p>
      <text:p text:style-name="P16"><text:span text:style-name="T10">DÉCIMO QUINTO.- </text:span><text:span text:style-name="T9">Visto que mediante la Orden de la Consejera de Bienestar Social, Igualdad, Juventud, Infancia y Familias, de fecha 18 de diciembre de 2024, se concede de forma directa y por razones de interés público, una subvención directa al Ayuntamiento de Mogán por importe de 476.000,00 euros, para cubrir la totalidad de los gastos derivados de la adquisición de un edificio destinado a la realización del programa denominado Fomento Accesibilidad-Centros Mayores en el ejercicio 2024.</text:span> El coste global del citado programa asciende a la cantidad de 476.000,00 euros, representando la subvención el 100 % del coste total del mismo (Aplicación Presupuestaria: 2321.231B.7800200.237G0592, del vigente presupuesto de la Comunidad Autónoma de Canarias para el ejercicio 2024).</text:p>
      <text:p text:style-name="P23"><text:span text:style-name="T2">DÉCIMO SEXTO.- </text:span>Visto que obran en el expediente la siguiente retención de crédito: </text:p>
      <table:table table:name="Tabla6" table:style-name="Tabla6">
        <table:table-column table:style-name="Tabla6.A"/>
        <table:table-column table:style-name="Tabla6.B"/>
        <table:table-column table:style-name="Tabla6.C"/>
        <table:table-column table:style-name="Tabla6.D"/>
        <table:table-column table:style-name="Tabla6.E"/>
        <table:table-row table:style-name="Tabla6.1">
          <table:table-cell table:style-name="Tabla6.A1" office:value-type="string">
            <text:p text:style-name="P29">Año</text:p>
          </table:table-cell>
          <table:table-cell table:style-name="Tabla6.A1" office:value-type="string">
            <text:p text:style-name="P29">Nº Operación</text:p>
          </table:table-cell>
          <table:table-cell table:style-name="Tabla6.A1" office:value-type="string">
            <text:p text:style-name="P29">Aplicación presupuestaria</text:p>
          </table:table-cell>
          <table:table-cell table:style-name="Tabla6.A1" office:value-type="string">
            <text:p text:style-name="P29">PGFA</text:p>
          </table:table-cell>
          <table:table-cell table:style-name="Tabla6.E1" office:value-type="string">
            <text:p text:style-name="P29">Importe</text:p>
          </table:table-cell>
        </table:table-row>
        <table:table-row>
          <table:table-cell table:style-name="Tabla6.A2" office:value-type="string">
            <text:p text:style-name="P30">2024</text:p>
          </table:table-cell>
          <table:table-cell table:style-name="Tabla6.A2" office:value-type="string">
            <text:p text:style-name="P30">220240026804 </text:p>
          </table:table-cell>
          <table:table-cell table:style-name="Tabla6.A2" office:value-type="string">
            <text:p text:style-name="P30">231/62200/22024002990 </text:p>
          </table:table-cell>
          <table:table-cell table:style-name="Tabla6.A2" office:value-type="string">
            <text:p text:style-name="P28">2024/2CRUZR/1</text:p>
          </table:table-cell>
          <table:table-cell table:style-name="Tabla6.E2" office:value-type="string">
            <text:p text:style-name="P30">476,000,00 euros </text:p>
          </table:table-cell>
        </table:table-row>
        <table:table-row>
          <table:table-cell table:style-name="Tabla6.A2" office:value-type="string">
            <text:p text:style-name="P29">TOTAL</text:p>
          </table:table-cell>
          <table:table-cell table:style-name="Tabla6.A2" office:value-type="string">
            <text:p text:style-name="P9"/>
          </table:table-cell>
          <table:table-cell table:style-name="Tabla6.A2" office:value-type="string">
            <text:p text:style-name="P9"/>
          </table:table-cell>
          <table:table-cell table:style-name="Tabla6.A2" office:value-type="string">
            <text:p text:style-name="P9"/>
          </table:table-cell>
          <table:table-cell table:style-name="Tabla6.E2" office:value-type="string">
            <text:p text:style-name="P29">476.000,00 euros</text:p>
          </table:table-cell>
        </table:table-row>
      </table:table>
      <text:p text:style-name="P23">De esta manera, queda acreditada la existencia de crédito adecuado y suficiente para la ejecución del contrato de compraventa. </text:p>
      <text:p text:style-name="P23"><text:span text:style-name="T2">DÉCIMO SÉPTIMO.- </text:span>Visto que la cantidad señalada en el punto anterior (476.000,00 euros) se destinará a la compra de un edificio de Cruz Roja situado en calle Los Pasitos nº 32 (El Tostador) - Mogán Pueblo, en el Municipio grancanario de Mogán, por parte del Excmo. Ayuntamiento de Mogán con el fin último de llevar a cabo un centro de atención sociosanitario de personas mayores, cuya titularidad será del Excmo. Ayuntamiento de Mogán. </text:p>
      <text:p text:style-name="P25">CONSIDERACIONES</text:p>
      <text:p text:style-name="P16"><text:span text:style-name="T10">PRIMERA.-</text:span><text:span text:style-name="T9"> Resulta de aplicación la siguiente legislación:</text:span></text:p>
      <text:p text:style-name="P23"><text:soft-page-break/>1. Ley 7/1985 de 2 de abril, Reguladora de las Bases del Régimen Local, modificada por la Ley 27/2013, de 27 de diciembre, de racionalización y sostenibilidad de la Administración Local</text:p>
      <text:p text:style-name="P23">2. Ley 9/2017, de 8 de noviembre de Contratos del Sector público por el que se transponen al ordenamiento jurídico español las Directivas del Parlamento Europeo y del Consejo 2014/23/UE y 2014/24/UE de 26 de febrero de 2014.</text:p>
      <text:p text:style-name="P23">3. Ley 39/2015, de 1 de octubre, de Procedimiento Administrativo Común de las Administraciones Públicas, y demás normas de derecho administrativo que sean de aplicación.</text:p>
      <text:p text:style-name="P23">4. Ley 33/2003, de 3 de noviembre, del Patrimonio de las Administraciones Públicas (LPAP).</text:p>
      <text:p text:style-name="P23">5. Ley 6/2006, de 17 de julio, del Patrimonio de la Comunidad Autónoma de Canarias.</text:p>
      <text:p text:style-name="P23">6. Ley 7/2015, de 1 de abril, de los municipios de Canarias.</text:p>
      <text:p text:style-name="P23">7. Real Decreto 1372/1986, de 13 de junio, por el que se aprueba el Reglamento de Bienes de las Entidades Locales.</text:p>
      <text:p text:style-name="P23">8. Real Decreto 1373/2009, de 28 de agosto, por el que se aprueba el Reglamento General de la Ley 33/2003, de 3 de noviembre, del Patrimonio de las Administraciones Públicas.</text:p>
      <text:p text:style-name="P23">9. Real Decreto de 24 de julio de 1889 por el que se publica el Código Civil</text:p>
      <text:p text:style-name="P23">10. Decreto 8/2015, de 5 de febrero, para la agilización y modernización de la gestión del patrimonio de las Corporaciones Locales Canarias.</text:p>
      <text:p text:style-name="P23">11. Reglamento Orgánico Municipal del Ilustre Ayuntamiento de Mogán (BOP nº 27 de 3 de marzo de 2021). </text:p>
      <text:p text:style-name="P16"><text:span text:style-name="T2">SEGUNDA.-</text:span> Nos encontramos ante un contrato de carácter patrimonial, excluido del ámbito de aplicación de la Ley 9/2017, de 8 de noviembre de Contratos del Sector público por el que se transponen al ordenamiento jurídico español las Directivas del Parlamento Europeo y del Consejo 2014/23/UE y 2014/24/UE de 26 de febrero de 2014, que en su artículo 4 (Régimen aplicable a los negocios jurídicos excluidos) expresa: </text:p>
      <text:p text:style-name="P16">Las relaciones jurídicas, negocios y contratos citados en esta sección quedan excluidos del ámbito de la presente Ley, y se regirán por sus normas especiales, aplicándose los principios de esta Ley para resolver las dudas y lagunas que pudieran presentarse.</text:p>
      <text:p text:style-name="P16"><text:span text:style-name="T2">TERCERA.-</text:span> Ley 33/2003, de 3 de noviembre, del Patrimonio de las Administraciones Públicas (LPAP ), en su artículo 116. 4, regula el procedimiento para la adquisición de inmuebles por parte de las Administraciones Públicas, señalando como forma general de adjudicación el concurso público o mediante el procedimiento de licitación restringid o (regulado en el apartado 4 de la disposición adicional decimoquinta) y, excepcionalmente, la adquisición directa. Artículo 116. 4. LPAP: La adquisición podrá realizarse mediante concurso público o mediante el procedimiento de licitación restringida regulado en el apartado 4 de la disposición adicional decimoquinta, salvo que se acuerde la adquisición directa por las peculiaridades de la necesidad a satisfacer, las condiciones del mercado inmobiliario, la urgencia de la adquisición resultante de acontecimientos imprevisibles, o la especial idoneidad del bien. Igualmente, se podrá acordar la adquisición directa en el siguiente supuesto: Cuando la adquisición se efectúe en virtud del ejercicio de un derecho de adquisición preferente, artículo 116 4 letra d) de la LPAP. </text:p>
      <text:p text:style-name="P16"><text:span text:style-name="T2">CUARTA.- </text:span>El Real Decreto 1372/1986, de 13 de junio, por el que se aprueba el Reglamento de Bienes de las Entidades Locales, en su artículo 11, literalmente señala que</text:p>
      <text:p text:style-name="P16">1. La adquisición de bienes a título oneroso exigirá el cumplimiento de los requisitos contemplados en la normativa reguladora de la contratación de las Corporaciones locales. Tratándose de inmuebles se exigirá, además, informe previo pericial, y siendo bienes de valor histórico o artístico se requerirá el informe del órgano estatal o autonómico competente, siempre que su importe exceda del 1 por 100 de los recursos ordinarios del Presupuesto de la Corporación o del limite general establecido para la contratación directa en materia de suministros. </text:p>
      <text:p text:style-name="P16"><text:soft-page-break/>2. Las adquisiciones de bienes derivadas de expropiaciones forzosas se regirán por su normativa específica.</text:p>
      <text:p text:style-name="P16"><text:span text:style-name="T2">QUINTA.- </text:span>La justificación de la necesidad del contrato pretendido y su tramitación como contrato de compraventa de adquisición directa ha quedado acreditada conforme a lo redactado en los antecedentes de hecho tercero a octavo y en las consideraciones segunda a cuarta. </text:p>
      <text:p text:style-name="P16"><text:span text:style-name="T2">SEXTA.- </text:span>Existe crédito presupuestario adecuado y suficiente para la ejecución del contrato en el ejercicio corriente, como ha quedado acreditado en el Documento Contable de Retención de Crédito. </text:p>
      <text:p text:style-name="P16"><text:span text:style-name="T2">SÉPTIMO.- </text:span>El Real Decreto Legislativo 1/1993, de 24 de septiembre, por el que se aprueba el Texto refundido de la Ley del Impuesto sobre Transmisiones Patrimoniales y Actos Jurídicos Documentados, en su artículo 45 I.A) punto establece que los beneficios fiscales aplicables en cada caso a las tres modalidades de gravamen a que se refiere el artículo 1 de la presente Ley serán los siguientes: I. A) Estarán exentos del impuesto: a) El Estado y las Administraciones públicas territoriales e institucionales y sus establecimientos de beneficencia, cultura, Seguridad Social, docentes o de fines científicos. </text:p>
      <text:p text:style-name="P16"><text:span text:style-name="T2">OCTAVO.-</text:span> La Disposición adicional segunda punto noveno (Competencias en materia de contratación en las Entidades Locales) de Ley 9/2017, de 8 de noviembre, de Contratos del Sector Público, por la que se transponen al ordenamiento jurídico español las Directivas del Parlamento Europeo y del Consejo 2014/23/UE y 2014/24/UE, de 26 de febrero de 2014, en la que se establece que en las entidades locales corresponde a los Alcaldes y a los Presidentes de las Entidades Locales la competencia para la celebración de los contratos privados, así como la adjudicación de concesiones sobre los bienes de las mismas y la adquisición de bienes inmuebles y derechos sujetos a la legislación patrimonial cuando el presupuesto base de licitación, en los términos definidos en el artículo 100.1, no supere el 10 por ciento de los recursos ordinarios del presupuesto ni el importe de tres millones de euros, así como la enajenación del patrimonio, cuando su valor no supere el porcentaje ni la cuantía indicados. </text:p>
      <text:p text:style-name="P16">Considerando que la adopción de este acuerdo es competencia de esta Junta de Gobierno Local en virtud de las delegaciones efectuadas por la Alcaldesa de este Ayuntamiento, mediante Decreto 2023/3347, de fecha 19 de junio de 2023. </text:p>
      <text:p text:style-name="P26">Vistos los antecedentes expuestos, analizados y valorados los documentos obrantes en el expediente de referencia, tiene a bien emitir la siguiente, </text:p>
      <text:p text:style-name="P15">PROPUESTA DE RESOLUCIÓN</text:p>
      <text:p text:style-name="P19"><text:span text:style-name="T12">PRIMERA.-</text:span><text:span text:style-name="T15"> </text:span><text:span text:style-name="T13">Adquirir mediante compraventa de adquisición directa, en virtud de los establecido en el artículo 116 Ley 33/2003, de 3 de noviembre, del Patrimonio de las Administraciones Públicas y artículo 11 del Real Decreto 1372/1986, de 13 de junio, por el que se aprueba el Reglamento de Bienes de las Entidades Locales, el inmueble denominado Cruz Roja situado en la calle Los Pasitos nº 32</text:span><text:span text:style-name="T15"> </text:span><text:span text:style-name="T13">(El Tostador) - Mogán Pueblo con Cruz Roja Española,</text:span><text:span text:style-name="T15"> </text:span><text:span text:style-name="T13">con </text:span><text:span text:style-name="Emphasis"><text:span text:style-name="T13">CIF: </text:span></text:span><text:span text:style-name="T13">Q2866001G, titular de la nuda propiedad de la totalidad de esta finca, según la Inscripción 1ª, del tomo 938, libro 224, folio 119 con fecha 10/02/1992; por título de Compraventa. Formalizada mediante escritura autorizada el 1/10/1991, ante el Notario de Las Palmas, don Fernando Corbi Coloma; habiéndose consolidado el pleno dominio de la misma, por la inscripción 2ª de fecha 30/04/2005, y declarándose la obra nueva en esta misma inscripción, formalizada mediante escritura autorizada el 17/03/2005, ante el Notario de Maspalomas, D.</text:span><text:span text:style-name="T15"> </text:span><text:span text:style-name="T13">Valentín Concejo Arranz, número 924 de protocolo, pasando a tener la descripción al principio mencionada y</text:span><text:span text:style-name="T15"> </text:span><text:span text:style-name="T13">con referencias catastrales 8640301DR2884S0001AG y 8640302DR2884S0001BG, motivado para llevar a cabo un centro de atención sociosanitario de personas mayores y por su cercanía a otros edificios municipales. Siendo el valor de adquisición del citado inmueble por importe de 476.000,00 euros (cuatrocientos setenta y seis</text:span><text:span text:style-name="T15"> </text:span><text:span text:style-name="T13">mil euros) </text:span></text:p>
      <text:p text:style-name="P23"><text:span text:style-name="T2">SEGUNDA.</text:span>- Declarar la necesidad del contrato epigrafiado conforme a los antecedentes de hecho quinto al décimo tercero.</text:p>
      <text:p text:style-name="P23"><text:span text:style-name="T2">TERCERA.-</text:span> Tramitar el contrato como contrato de compraventa de adquisición directa conforme a lo redactado en las consideraciones segunda a cuarta. </text:p>
      <text:p text:style-name="P17"><text:span text:style-name="T10">CUARTA.- </text:span>Aprobar el gasto y realizar el contrato epigrafiado con las siguientes características:</text:p>
      <text:p text:style-name="P17"><text:span text:style-name="T2">Tipo de contrato: </text:span>Compraventa.</text:p>
      <text:p text:style-name="P17"><text:span text:style-name="T2">Objeto de contrato: </text:span>adquisición del inmueble Cruz Roja. </text:p>
      <text:p text:style-name="P17"><text:span text:style-name="T2">Financiación UE: </text:span>100 % financiado por <text:span text:style-name="T9">la Consejería de Bienestar Social, Igualdad, Juventud, Infancia y Familias del Gobierno de Canarias (Orden de fecha 18 de diciembre de 2024)</text:span></text:p>
      <text:p text:style-name="P17"><text:span text:style-name="T2">Precio compraventa = </text:span><text:span text:style-name="T9">476.000,00 euros (cuatrocientos setenta y seis mil euros) </text:span></text:p>
      <text:p text:style-name="P23">Con cargo a: </text:p>
      <table:table table:name="Tabla7" table:style-name="Tabla7">
        <table:table-column table:style-name="Tabla7.A"/>
        <table:table-column table:style-name="Tabla7.B"/>
        <table:table-column table:style-name="Tabla7.C"/>
        <table:table-column table:style-name="Tabla7.D"/>
        <table:table-column table:style-name="Tabla7.E"/>
        <text:soft-page-break/>
        <table:table-row table:style-name="Tabla7.1">
          <table:table-cell table:style-name="Tabla7.A1" office:value-type="string">
            <text:p text:style-name="P29">Año</text:p>
          </table:table-cell>
          <table:table-cell table:style-name="Tabla7.A1" office:value-type="string">
            <text:p text:style-name="P29">Nº Operación</text:p>
          </table:table-cell>
          <table:table-cell table:style-name="Tabla7.A1" office:value-type="string">
            <text:p text:style-name="P29">Aplicación presupuestaria</text:p>
          </table:table-cell>
          <table:table-cell table:style-name="Tabla7.A1" office:value-type="string">
            <text:p text:style-name="P29">PGFA</text:p>
          </table:table-cell>
          <table:table-cell table:style-name="Tabla7.E1" office:value-type="string">
            <text:p text:style-name="P29">Importe</text:p>
          </table:table-cell>
        </table:table-row>
        <table:table-row>
          <table:table-cell table:style-name="Tabla7.A2" office:value-type="string">
            <text:p text:style-name="P30">2024</text:p>
          </table:table-cell>
          <table:table-cell table:style-name="Tabla7.A2" office:value-type="string">
            <text:p text:style-name="P30">220240026804 </text:p>
          </table:table-cell>
          <table:table-cell table:style-name="Tabla7.A2" office:value-type="string">
            <text:p text:style-name="P30">231/62200/22024002990 </text:p>
          </table:table-cell>
          <table:table-cell table:style-name="Tabla7.A2" office:value-type="string">
            <text:p text:style-name="P28">2024/2CRUZR/1</text:p>
          </table:table-cell>
          <table:table-cell table:style-name="Tabla7.E2" office:value-type="string">
            <text:p text:style-name="P30">476,000,00 euros </text:p>
          </table:table-cell>
        </table:table-row>
        <table:table-row>
          <table:table-cell table:style-name="Tabla7.A2" office:value-type="string">
            <text:p text:style-name="P29">TOTAL</text:p>
          </table:table-cell>
          <table:table-cell table:style-name="Tabla7.A2" office:value-type="string">
            <text:p text:style-name="P9"/>
          </table:table-cell>
          <table:table-cell table:style-name="Tabla7.A2" office:value-type="string">
            <text:p text:style-name="P9"/>
          </table:table-cell>
          <table:table-cell table:style-name="Tabla7.A2" office:value-type="string">
            <text:p text:style-name="P9"/>
          </table:table-cell>
          <table:table-cell table:style-name="Tabla7.E2" office:value-type="string">
            <text:p text:style-name="P29">476.000,00 euros</text:p>
          </table:table-cell>
        </table:table-row>
      </table:table>
      <text:p text:style-name="P19"><text:span text:style-name="T32">QUINTA.- </text:span><text:span text:style-name="T33">Notificar el acuerdo adoptado a los propietarios del inmueble:</text:span><text:span text:style-name="T14"> Cruz Roja Española, con </text:span><text:span text:style-name="Emphasis"><text:span text:style-name="T14">CIF: </text:span></text:span><text:span text:style-name="T14">Q2866001G, referidos en el apartado primero de esta propuesta de resolución.</text:span></text:p>
      <text:p text:style-name="P17"><text:span text:style-name="T2">SEXTA.- </text:span>Trasladar del acuerdo adoptado a la Secretaría General y al Servicio de Patrimonio a los efectos <text:span text:style-name="T16">oportunos.”</text:span></text:p>
      <text:p text:style-name="P20"><text:tab/>Considerando que la adopción de este acuerdo es competencia de esta Junta de Gobierno Local, en virtud de las delegaciones efectuadas por la Alcaldesa de este Ayuntamiento, mediante Decreto número 3347/2023, de 19 de junio. </text:p>
      <text:p text:style-name="P20"><text:tab/>La Junta de Gobierno Local, acuerda aprobar la propuesta emitida en los términos que se recogen precedentemente.<text:span text:style-name="T41">&gt;&gt;</text:span></text:p>
      <text:p text:style-name="P31"/>
      <text:p text:style-name="Text_20_body"/>
      <text:p text:style-name="P20"><text:span text:style-name="T9"><text:tab/>Y no habiendo más asuntos que tratar, por la Presidencia se levanta la sesión, siendo las diez horas cinco minutos del día al comienzo indicado, de todo lo cual, yo como Secretario General Accidental doy fe.</text:span> </text:p>
      <text:p text:style-name="P19"/>
      <text:p text:style-name="P19"/>
      <text:p text:style-name="P22">LA PRESIDENTA,<text:tab/><text:tab/><text:tab/><text:tab/><text:tab/> EL SECRETARIO GENERAL ACCIDENTAL,</text:p>
      <text:p text:style-name="P14"/>
      <text:p text:style-name="P41"/>
      <text:p text:style-name="P33"><text:span text:style-name="T42">Diligencia para hacer constar que el acta de la Junta de Gobierno Local de fecha </text:span><text:span text:style-name="T43">23 de diciembre de 2024, en sesión extraordinaria y urgente, </text:span><text:span text:style-name="T42">ha sido aprobada por dicho órgano en la sesión celebrada el día </text:span><text:span text:style-name="T43">27 de diciembre de 2024.</text:span></text:p>
      <text:p text:style-name="P34"/>
      <text:p text:style-name="P34">Y para que conste, firmo la presente en Mogán, a fecha indicada en la firma electrónica.<text:tab/></text:p>
      <text:p text:style-name="P34"/>
      <text:p text:style-name="P34"><text:tab/><text:tab/><text:tab/> <text:s text:c="10"/>El Secretario General Accidental,</text:p>
      <text:p text:style-name="P35"><text:tab/><text:tab/> <text:tab/> <text:s text:c="13"/>Fdo.: David Chao Castro</text:p>
      <table:table table:name="Table4" table:style-name="Table4">
        <table:table-column table:style-name="Table4.A"/>
        <table:table-column table:style-name="Table4.B"/>
        <table:table-column table:style-name="Table4.C"/>
        <table:table-row>
          <table:table-cell table:style-name="Table4.A1" office:value-type="string">
            <text:p text:style-name="P14"/>
          </table:table-cell>
          <table:table-cell table:style-name="Table4.A1" office:value-type="string">
            <text:p text:style-name="P14"/>
          </table:table-cell>
          <table:table-cell table:style-name="Table4.A1" office:value-type="string">
            <text:p text:style-name="P14"/>
          </table:table-cell>
        </table:table-row>
      </table:table>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5" svg:font-family="Arial, Helvetica, sans-serif"/>
    <style:font-face style:name="Arial3" svg:font-family="Arial, sans-serif"/>
    <style:font-face style:name="OpenSymbol" svg:font-family="OpenSymbol"/>
    <style:font-face style:name="Arial4"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text:page-number></text:span></text:span><text:span text:style-name="Fuente_20_de_20_párrafo_20_predeter."><text:span text:style-name="MT1"> de </text:span></text:span><text:span text:style-name="Fuente_20_de_20_párrafo_20_predeter."><text:span text:style-name="MT1"><text:page-count>7</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7</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8T07:51:01.57</dc:date>
    <meta:editing-cycles>32</meta:editing-cycles>
    <meta:editing-duration>PT2H42M44S</meta:editing-duration>
    <meta:document-statistic meta:table-count="10" meta:image-count="1" meta:object-count="0" meta:page-count="7" meta:paragraph-count="175" meta:word-count="3700" meta:character-count="23628"/>
    <meta:user-defined meta:name="Información 1"/>
    <meta:user-defined meta:name="Información 2"/>
    <meta:user-defined meta:name="Información 3"/>
    <meta:user-defined meta:name="Información 4"/>
    <meta:template xlink:type="simple" xlink:actuate="onRequest" xlink:title="" xlink:href="file://vmfilepm/redirected$/promera/Descargas/acta18702765653560094.odt/Normal.dotm"/>
  </office:meta>
</office:document-meta>
</file>