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png" manifest:full-path="Pictures/100000000000020000000162D07308AE.png"/>
  <manifest:file-entry manifest:media-type="image/png" manifest:full-path="Pictures/10000000000006760000092201C277DC.png"/>
  <manifest:file-entry manifest:media-type="image/png" manifest:full-path="Pictures/100000000000016B0000016264C4C20A.png"/>
  <manifest:file-entry manifest:media-type="image/jpeg" manifest:full-path="Pictures/100000000000055600000246BB4506CC.jpg"/>
  <manifest:file-entry manifest:media-type="image/png" manifest:full-path="Pictures/1000000000000185000001F1710D018C.png"/>
  <manifest:file-entry manifest:media-type="image/png" manifest:full-path="Pictures/100000000000020E00000162F0167954.png"/>
  <manifest:file-entry manifest:media-type="" manifest:full-path="Pictures/200000070000AAA40000F17117D4E249.svm"/>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OpenSymbol1" svg:font-family="OpenSymbol" style:font-charset="x-symbol"/>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2" svg:font-family="Arial, Helvetica, sans-serif"/>
    <style:font-face style:name="Arial3" svg:font-family="Arial, sans-serif"/>
    <style:font-face style:name="OpenSymbol" svg:font-family="OpenSymbol"/>
    <style:font-face style:name="lato-bold" svg:font-family="lato-bold"/>
    <style:font-face style:name="lato-regular" svg:font-family="lato-regular"/>
    <style:font-face style:name="ArialMT" svg:font-family="ArialMT" style:font-family-generic="swiss"/>
    <style:font-face style:name="Courier New" svg:font-family="'Courier New'" style:font-family-generic="modern" style:font-pitch="fixed"/>
    <style:font-face style:name="NSimSun" svg:font-family="NSimSun" style:font-family-generic="modern" style:font-pitch="fixed"/>
    <style:font-face style:name="SimSun1" svg:font-family="SimSun, 'Arial Unicode MS'" style:font-pitch="variable"/>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Verdana" svg:font-family="Verdana" style:font-family-generic="swiss" style:font-pitch="variable"/>
    <style:font-face style:name="SimSun" svg:font-family="SimSun" style:font-family-generic="system" style:font-pitch="variable"/>
  </office:font-face-decls>
  <office:automatic-styles>
    <style:style style:name="Tabla1" style:family="table">
      <style:table-properties style:width="15.54cm" table:align="left"/>
    </style:style>
    <style:style style:name="Tabla1.A" style:family="table-column">
      <style:table-column-properties style:column-width="12.432cm"/>
    </style:style>
    <style:style style:name="Tabla1.B" style:family="table-column">
      <style:table-column-properties style:column-width="1.554cm"/>
    </style:style>
    <style:style style:name="Tabla1.A1" style:family="table-cell">
      <style:table-cell-properties style:vertical-align="middle" fo:padding="0.049cm" fo:border="none"/>
    </style:style>
    <style:style style:name="Tabla2" style:family="table">
      <style:table-properties style:width="15.54cm" table:align="left"/>
    </style:style>
    <style:style style:name="Tabla2.A" style:family="table-column">
      <style:table-column-properties style:column-width="12.432cm"/>
    </style:style>
    <style:style style:name="Tabla2.B" style:family="table-column">
      <style:table-column-properties style:column-width="1.554cm"/>
    </style:style>
    <style:style style:name="Tabla2.A1" style:family="table-cell">
      <style:table-cell-properties style:vertical-align="middle" fo:padding="0.049cm" fo:border="none"/>
    </style:style>
    <style:style style:name="Tabla21" style:family="table">
      <style:table-properties style:width="14.704cm" table:align="left"/>
    </style:style>
    <style:style style:name="Tabla21.A" style:family="table-column">
      <style:table-column-properties style:column-width="11.765cm"/>
    </style:style>
    <style:style style:name="Tabla21.B" style:family="table-column">
      <style:table-column-properties style:column-width="1.469cm"/>
    </style:style>
    <style:style style:name="Tabla21.A1" style:family="table-cell">
      <style:table-cell-properties style:vertical-align="middle" fo:padding="0.049cm" fo:border="none"/>
    </style:style>
    <style:style style:name="Tabla4" style:family="table">
      <style:table-properties style:width="14.704cm" table:align="left"/>
    </style:style>
    <style:style style:name="Tabla4.A" style:family="table-column">
      <style:table-column-properties style:column-width="11.765cm"/>
    </style:style>
    <style:style style:name="Tabla4.B" style:family="table-column">
      <style:table-column-properties style:column-width="1.469cm"/>
    </style:style>
    <style:style style:name="Tabla4.A1" style:family="table-cell">
      <style:table-cell-properties style:vertical-align="middle" fo:padding="0.049cm" fo:border="none"/>
    </style:style>
    <style:style style:name="Tabla5" style:family="table">
      <style:table-properties style:width="16.498cm" table:align="left"/>
    </style:style>
    <style:style style:name="Tabla5.A" style:family="table-column">
      <style:table-column-properties style:column-width="2.238cm"/>
    </style:style>
    <style:style style:name="Tabla5.B" style:family="table-column">
      <style:table-column-properties style:column-width="14.259cm"/>
    </style:style>
    <style:style style:name="Tabla5.A1" style:family="table-cell">
      <style:table-cell-properties style:vertical-align="middle" fo:padding="0.049cm" fo:border="none"/>
    </style:style>
    <style:style style:name="Tabla5.A2" style:family="table-cell">
      <style:table-cell-properties style:vertical-align="" fo:padding="0.049cm" fo:border="none"/>
    </style:style>
    <style:style style:name="Tabla3" style:family="table">
      <style:table-properties style:width="16.498cm" style:rel-width="100%" table:align="left"/>
    </style:style>
    <style:style style:name="Tabla3.A" style:family="table-column">
      <style:table-column-properties style:column-width="4.949cm" style:rel-column-width="19658*"/>
    </style:style>
    <style:style style:name="Tabla3.B" style:family="table-column">
      <style:table-column-properties style:column-width="11.548cm" style:rel-column-width="45876*"/>
    </style:style>
    <style:style style:name="Tabla3.A1" style:family="table-cell">
      <style:table-cell-properties fo:padding="0.106cm" fo:border-left="0.035cm solid #000000" fo:border-right="none" fo:border-top="0.035cm solid #000000" fo:border-bottom="0.035cm solid #000000"/>
    </style:style>
    <style:style style:name="Tabla3.B1" style:family="table-cell">
      <style:table-cell-properties fo:padding="0.106cm" fo:border="0.035cm solid #000000"/>
    </style:style>
    <style:style style:name="Tabla3.A2" style:family="table-cell">
      <style:table-cell-properties fo:padding="0.106cm" fo:border-left="0.035cm solid #000000" fo:border-right="none" fo:border-top="none" fo:border-bottom="0.035cm solid #000000"/>
    </style:style>
    <style:style style:name="Tabla3.B2" style:family="table-cell">
      <style:table-cell-properties fo:padding="0.106cm" fo:border-left="0.035cm solid #000000" fo:border-right="0.035cm solid #000000" fo:border-top="none" fo:border-bottom="0.035cm solid #000000"/>
    </style:style>
    <style:style style:name="Tabla6" style:family="table">
      <style:table-properties style:width="16.498cm" style:rel-width="100%" table:align="left"/>
    </style:style>
    <style:style style:name="Tabla6.A" style:family="table-column">
      <style:table-column-properties style:column-width="4.357cm" style:rel-column-width="17306*"/>
    </style:style>
    <style:style style:name="Tabla6.B" style:family="table-column">
      <style:table-column-properties style:column-width="1.448cm" style:rel-column-width="5752*"/>
    </style:style>
    <style:style style:name="Tabla6.C" style:family="table-column">
      <style:table-column-properties style:column-width="2.813cm" style:rel-column-width="11175*"/>
    </style:style>
    <style:style style:name="Tabla6.D" style:family="table-column">
      <style:table-column-properties style:column-width="7.879cm" style:rel-column-width="31302*"/>
    </style:style>
    <style:style style:name="Tabla6.A1" style:family="table-cell">
      <style:table-cell-properties fo:padding="0.106cm" fo:border-left="0.035cm solid #000000" fo:border-right="none" fo:border-top="0.035cm solid #000000" fo:border-bottom="0.035cm solid #000000"/>
    </style:style>
    <style:style style:name="Tabla6.D1" style:family="table-cell">
      <style:table-cell-properties fo:padding="0.106cm" fo:border="0.035cm solid #000000"/>
    </style:style>
    <style:style style:name="Tabla6.A2" style:family="table-cell">
      <style:table-cell-properties fo:padding="0.106cm" fo:border-left="0.035cm solid #000000" fo:border-right="none" fo:border-top="none" fo:border-bottom="0.035cm solid #000000"/>
    </style:style>
    <style:style style:name="Tabla6.B2" style:family="table-cell" style:data-style-name="N37">
      <style:table-cell-properties fo:padding="0.106cm" fo:border-left="0.035cm solid #000000" fo:border-right="none" fo:border-top="none" fo:border-bottom="0.035cm solid #000000"/>
    </style:style>
    <style:style style:name="Tabla6.D2" style:family="table-cell">
      <style:table-cell-properties fo:padding="0.106cm" fo:border-left="0.035cm solid #000000" fo:border-right="0.035cm solid #000000" fo:border-top="none" fo:border-bottom="0.035cm solid #000000"/>
    </style:style>
    <style:style style:name="Tabla7" style:family="table">
      <style:table-properties style:width="16.498cm" style:rel-width="100%" table:align="left"/>
    </style:style>
    <style:style style:name="Tabla7.A" style:family="table-column">
      <style:table-column-properties style:column-width="3.96cm" style:rel-column-width="15731*"/>
    </style:style>
    <style:style style:name="Tabla7.B" style:family="table-column">
      <style:table-column-properties style:column-width="4.288cm" style:rel-column-width="17036*"/>
    </style:style>
    <style:style style:name="Tabla7.A1" style:family="table-cell">
      <style:table-cell-properties fo:background-color="#dddddd" fo:padding="0.106cm" fo:border="0.035cm solid #000000">
        <style:background-image/>
      </style:table-cell-properties>
    </style:style>
    <style:style style:name="Tabla7.A2" style:family="table-cell">
      <style:table-cell-properties fo:padding="0.106cm" fo:border-left="0.035cm solid #000000" fo:border-right="none" fo:border-top="none" fo:border-bottom="0.035cm solid #000000"/>
    </style:style>
    <style:style style:name="Tabla7.D2" style:family="table-cell">
      <style:table-cell-properties fo:padding="0.106cm" fo:border-left="0.035cm solid #000000" fo:border-right="0.035cm solid #000000" fo:border-top="none" fo:border-bottom="0.035cm solid #000000"/>
    </style:style>
    <style:style style:name="Tabla8" style:family="table">
      <style:table-properties style:width="16.498cm" style:rel-width="100%" table:align="left"/>
    </style:style>
    <style:style style:name="Tabla8.A" style:family="table-column">
      <style:table-column-properties style:column-width="3.242cm" style:rel-column-width="12878*"/>
    </style:style>
    <style:style style:name="Tabla8.B" style:family="table-column">
      <style:table-column-properties style:column-width="3.293cm" style:rel-column-width="13081*"/>
    </style:style>
    <style:style style:name="Tabla8.C" style:family="table-column">
      <style:table-column-properties style:column-width="3.191cm" style:rel-column-width="12675*"/>
    </style:style>
    <style:style style:name="Tabla8.E" style:family="table-column">
      <style:table-column-properties style:column-width="3.53cm" style:rel-column-width="14023*"/>
    </style:style>
    <style:style style:name="Tabla8.A1" style:family="table-cell">
      <style:table-cell-properties fo:background-color="#dddddd" fo:padding="0.106cm" fo:border="0.035cm solid #000000">
        <style:background-image/>
      </style:table-cell-properties>
    </style:style>
    <style:style style:name="Tabla8.A2" style:family="table-cell">
      <style:table-cell-properties fo:padding="0.106cm" fo:border-left="0.035cm solid #000000" fo:border-right="none" fo:border-top="none" fo:border-bottom="0.035cm solid #000000"/>
    </style:style>
    <style:style style:name="Tabla8.E2" style:family="table-cell">
      <style:table-cell-properties fo:padding="0.106cm" fo:border-left="0.035cm solid #000000" fo:border-right="0.035cm solid #000000" fo:border-top="none" fo:border-bottom="0.035cm solid #000000"/>
    </style:style>
    <style:style style:name="Tabla8.3" style:family="table-row">
      <style:table-row-properties style:min-row-height="0.661cm"/>
    </style:style>
    <style:style style:name="Tabla9" style:family="table">
      <style:table-properties style:width="13.402cm" table:align="center" style:writing-mode="lr-tb"/>
    </style:style>
    <style:style style:name="Tabla9.A" style:family="table-column">
      <style:table-column-properties style:column-width="2.536cm"/>
    </style:style>
    <style:style style:name="Tabla9.B" style:family="table-column">
      <style:table-column-properties style:column-width="2.662cm"/>
    </style:style>
    <style:style style:name="Tabla9.C" style:family="table-column">
      <style:table-column-properties style:column-width="2.738cm"/>
    </style:style>
    <style:style style:name="Tabla9.D" style:family="table-column">
      <style:table-column-properties style:column-width="2.836cm"/>
    </style:style>
    <style:style style:name="Tabla9.E" style:family="table-column">
      <style:table-column-properties style:column-width="2.63cm"/>
    </style:style>
    <style:style style:name="Tabla9.A1" style:family="table-cell">
      <style:table-cell-properties fo:padding="0.097cm" fo:border-left="0.002cm solid #000000" fo:border-right="none" fo:border-top="0.002cm solid #000000" fo:border-bottom="0.002cm solid #000000"/>
    </style:style>
    <style:style style:name="Tabla9.E1" style:family="table-cell">
      <style:table-cell-properties fo:padding="0.097cm" fo:border="0.002cm solid #000000"/>
    </style:style>
    <style:style style:name="Tabla9.A2" style:family="table-cell">
      <style:table-cell-properties fo:padding="0.097cm" fo:border-left="0.002cm solid #000000" fo:border-right="none" fo:border-top="none" fo:border-bottom="0.002cm solid #000000"/>
    </style:style>
    <style:style style:name="Tabla9.E2" style:family="table-cell">
      <style:table-cell-properties fo:padding="0.097cm" fo:border-left="0.002cm solid #000000" fo:border-right="0.002cm solid #000000" fo:border-top="none" fo:border-bottom="0.002cm solid #000000"/>
    </style:style>
    <style:style style:name="Tabla10" style:family="table">
      <style:table-properties style:width="16.589cm" table:align="center" style:writing-mode="lr-tb"/>
    </style:style>
    <style:style style:name="Tabla10.A" style:family="table-column">
      <style:table-column-properties style:column-width="1.323cm"/>
    </style:style>
    <style:style style:name="Tabla10.B" style:family="table-column">
      <style:table-column-properties style:column-width="7.117cm"/>
    </style:style>
    <style:style style:name="Tabla10.C" style:family="table-column">
      <style:table-column-properties style:column-width="2.752cm"/>
    </style:style>
    <style:style style:name="Tabla10.D" style:family="table-column">
      <style:table-column-properties style:column-width="2.593cm"/>
    </style:style>
    <style:style style:name="Tabla10.E" style:family="table-column">
      <style:table-column-properties style:column-width="2.805cm"/>
    </style:style>
    <style:style style:name="Tabla10.1" style:family="table-row">
      <style:table-row-properties style:min-row-height="0.45cm" style:keep-together="true" fo:keep-together="auto"/>
    </style:style>
    <style:style style:name="Tabla10.A1" style:family="table-cell">
      <style:table-cell-properties style:vertical-align="middle" fo:padding-left="0.123cm" fo:padding-right="0.123cm" fo:padding-top="0cm" fo:padding-bottom="0cm" fo:border-left="0.018cm solid #000000" fo:border-right="none" fo:border-top="0.018cm solid #000000" fo:border-bottom="0.018cm solid #000000" style:writing-mode="lr-tb"/>
    </style:style>
    <style:style style:name="Tabla10.B1" style:family="table-cell">
      <style:table-cell-properties style:vertical-align="bottom" fo:padding-left="0.123cm" fo:padding-right="0.123cm" fo:padding-top="0cm" fo:padding-bottom="0cm" fo:border-left="0.018cm solid #000000" fo:border-right="none" fo:border-top="0.018cm solid #000000" fo:border-bottom="0.018cm solid #000000" style:writing-mode="lr-tb"/>
    </style:style>
    <style:style style:name="Tabla10.D1" style:family="table-cell">
      <style:table-cell-properties style:vertical-align="bottom" fo:padding-left="0.123cm" fo:padding-right="0.123cm" fo:padding-top="0cm" fo:padding-bottom="0cm" fo:border="0.018cm solid #000000" style:writing-mode="lr-tb"/>
    </style:style>
    <style:style style:name="Tabla10.D2" style:family="table-cell">
      <style:table-cell-properties style:vertical-align="bottom" fo:padding-left="0.123cm" fo:padding-right="0.123cm" fo:padding-top="0cm" fo:padding-bottom="0cm" fo:border-left="0.018cm solid #000000" fo:border-right="0.018cm solid #000000" fo:border-top="none" fo:border-bottom="0.018cm solid #000000" style:writing-mode="lr-tb"/>
    </style:style>
    <style:style style:name="Tabla10.D3" style:family="table-cell">
      <style:table-cell-properties style:vertical-align="bottom" fo:padding-left="0.123cm" fo:padding-right="0.123cm" fo:padding-top="0cm" fo:padding-bottom="0cm" fo:border-left="0.018cm solid #000000" fo:border-right="none" fo:border-top="none" fo:border-bottom="0.018cm solid #000000" style:writing-mode="lr-tb"/>
    </style:style>
    <style:style style:name="Tabla10.4" style:family="table-row">
      <style:table-row-properties style:min-row-height="0.513cm" style:keep-together="true" fo:keep-together="auto"/>
    </style:style>
    <style:style style:name="Tabla10.A4" style:family="table-cell">
      <style:table-cell-properties style:vertical-align="bottom" fo:background-color="#dddddd" fo:padding-left="0.123cm" fo:padding-right="0.123cm" fo:padding-top="0cm" fo:padding-bottom="0cm" fo:border-left="0.018cm solid #000000" fo:border-right="0.018cm solid #000000" fo:border-top="none" fo:border-bottom="0.018cm solid #000000" style:writing-mode="lr-tb">
        <style:background-image/>
      </style:table-cell-properties>
    </style:style>
    <style:style style:name="Tabla10.A5" style:family="table-cell" style:data-style-name="N0">
      <style:table-cell-properties style:vertical-align="bottom" fo:padding-left="0.123cm" fo:padding-right="0.123cm" fo:padding-top="0cm" fo:padding-bottom="0cm" fo:border-left="0.018cm solid #000000" fo:border-right="none" fo:border-top="none" fo:border-bottom="0.018cm solid #000000" style:writing-mode="lr-tb"/>
    </style:style>
    <style:style style:name="Tabla10.E5" style:family="table-cell" style:data-style-name="N104">
      <style:table-cell-properties style:vertical-align="bottom" fo:padding-left="0.123cm" fo:padding-right="0.123cm" fo:padding-top="0cm" fo:padding-bottom="0cm" fo:border-left="0.018cm solid #000000" fo:border-right="0.018cm solid #000000" fo:border-top="none" fo:border-bottom="0.018cm solid #000000" style:writing-mode="lr-tb"/>
    </style:style>
    <style:style style:name="Tabla10.10" style:family="table-row">
      <style:table-row-properties style:min-row-height="0.6cm" style:keep-together="true" fo:keep-together="auto"/>
    </style:style>
    <style:style style:name="Tabla10.A10" style:family="table-cell">
      <style:table-cell-properties style:vertical-align="middle" fo:padding-left="0.123cm" fo:padding-right="0.123cm" fo:padding-top="0cm" fo:padding-bottom="0cm" fo:border-left="0.018cm solid #000000" fo:border-right="none" fo:border-top="none" fo:border-bottom="0.018cm solid #000000" style:writing-mode="lr-tb"/>
    </style:style>
    <style:style style:name="Tabla10.C10" style:family="table-cell" style:data-style-name="N104">
      <style:table-cell-properties style:vertical-align="middle" fo:padding-left="0.123cm" fo:padding-right="0.123cm" fo:padding-top="0cm" fo:padding-bottom="0cm" fo:border-left="0.018cm solid #000000" fo:border-right="none" fo:border-top="none" fo:border-bottom="0.018cm solid #000000" style:writing-mode="lr-tb"/>
    </style:style>
    <style:style style:name="Tabla10.E10" style:family="table-cell" style:data-style-name="N104">
      <style:table-cell-properties style:vertical-align="middle" fo:padding-left="0.123cm" fo:padding-right="0.123cm" fo:padding-top="0cm" fo:padding-bottom="0cm" fo:border-left="0.018cm solid #000000" fo:border-right="0.018cm solid #000000" fo:border-top="none" fo:border-bottom="0.018cm solid #000000" style:writing-mode="lr-tb"/>
    </style:style>
    <style:style style:name="Tabla11" style:family="table">
      <style:table-properties style:width="16.695cm" table:align="center" style:writing-mode="lr-tb"/>
    </style:style>
    <style:style style:name="Tabla11.A" style:family="table-column">
      <style:table-column-properties style:column-width="12.231cm"/>
    </style:style>
    <style:style style:name="Tabla11.B" style:family="table-column">
      <style:table-column-properties style:column-width="4.464cm"/>
    </style:style>
    <style:style style:name="Tabla11.1" style:family="table-row">
      <style:table-row-properties style:keep-together="true" fo:keep-together="auto"/>
    </style:style>
    <style:style style:name="Tabla11.A1" style:family="table-cell">
      <style:table-cell-properties style:vertical-align="top" fo:padding-left="0.191cm" fo:padding-right="0.191cm" fo:padding-top="0cm" fo:padding-bottom="0cm" fo:border-left="0.018cm solid #000000" fo:border-right="none" fo:border-top="0.018cm solid #000000" fo:border-bottom="0.018cm solid #000000" style:writing-mode="lr-tb"/>
    </style:style>
    <style:style style:name="Tabla11.B1" style:family="table-cell">
      <style:table-cell-properties style:vertical-align="top" fo:padding-left="0.191cm" fo:padding-right="0.191cm" fo:padding-top="0cm" fo:padding-bottom="0cm" fo:border="0.018cm solid #000000" style:writing-mode="lr-tb"/>
    </style:style>
    <style:style style:name="Tabla11.B2" style:family="table-cell">
      <style:table-cell-properties style:vertical-align="middle" fo:padding-left="0.191cm" fo:padding-right="0.191cm" fo:padding-top="0cm" fo:padding-bottom="0cm" fo:border="0.018cm solid #000000" style:writing-mode="lr-tb"/>
    </style:style>
    <style:style style:name="Tabla12" style:family="table">
      <style:table-properties style:width="16.498cm" style:rel-width="100%" table:align="left"/>
    </style:style>
    <style:style style:name="Tabla12.A" style:family="table-column">
      <style:table-column-properties style:column-width="8.25cm" style:rel-column-width="32767*"/>
    </style:style>
    <style:style style:name="Tabla12.A1" style:family="table-cell">
      <style:table-cell-properties fo:background-color="#729fcf" fo:padding="0.106cm" fo:border="0.035cm solid #000000">
        <style:background-image/>
      </style:table-cell-properties>
    </style:style>
    <style:style style:name="Tabla12.A2" style:family="table-cell">
      <style:table-cell-properties fo:padding="0.106cm" fo:border-left="0.035cm solid #000000" fo:border-right="none" fo:border-top="none" fo:border-bottom="0.035cm solid #000000"/>
    </style:style>
    <style:style style:name="Tabla12.B2" style:family="table-cell">
      <style:table-cell-properties fo:padding="0.106cm" fo:border-left="0.035cm solid #000000" fo:border-right="0.035cm solid #000000" fo:border-top="none" fo:border-bottom="0.035cm solid #000000"/>
    </style:style>
    <style:style style:name="Tabla12.B3" style:family="table-cell" style:data-style-name="N0">
      <style:table-cell-properties fo:padding="0.106cm" fo:border-left="0.035cm solid #000000" fo:border-right="0.035cm solid #000000" fo:border-top="none" fo:border-bottom="0.035cm solid #000000"/>
    </style:style>
    <style:style style:name="Tabla13" style:family="table">
      <style:table-properties style:width="16.498cm" style:rel-width="100%" table:align="left"/>
    </style:style>
    <style:style style:name="Tabla13.A" style:family="table-column">
      <style:table-column-properties style:column-width="3.667cm" style:rel-column-width="14564*"/>
    </style:style>
    <style:style style:name="Tabla13.B" style:family="table-column">
      <style:table-column-properties style:column-width="5.498cm" style:rel-column-width="21842*"/>
    </style:style>
    <style:style style:name="Tabla13.A1" style:family="table-cell">
      <style:table-cell-properties fo:background-color="#729fcf" fo:padding="0.106cm" fo:border="0.035cm solid #000000">
        <style:background-image/>
      </style:table-cell-properties>
    </style:style>
    <style:style style:name="Tabla13.A2" style:family="table-cell">
      <style:table-cell-properties fo:background-color="#b7b3ca" fo:padding="0.106cm" fo:border-left="0.035cm solid #000000" fo:border-right="none" fo:border-top="none" fo:border-bottom="0.035cm solid #000000">
        <style:background-image/>
      </style:table-cell-properties>
    </style:style>
    <style:style style:name="Tabla13.B2" style:family="table-cell">
      <style:table-cell-properties fo:padding="0.106cm" fo:border-left="0.035cm solid #000000" fo:border-right="none" fo:border-top="none" fo:border-bottom="0.035cm solid #000000"/>
    </style:style>
    <style:style style:name="Tabla13.D2" style:family="table-cell">
      <style:table-cell-properties fo:background-color="#b7b3ca" fo:padding="0.106cm" fo:border-left="0.035cm solid #000000" fo:border-right="0.035cm solid #000000" fo:border-top="none" fo:border-bottom="0.035cm solid #000000">
        <style:background-image/>
      </style:table-cell-properties>
    </style:style>
    <style:style style:name="Tabla13.D3" style:family="table-cell">
      <style:table-cell-properties fo:padding="0.106cm" fo:border-left="0.035cm solid #000000" fo:border-right="0.035cm solid #000000" fo:border-top="none" fo:border-bottom="0.035cm solid #000000"/>
    </style:style>
    <style:style style:name="Tabla14" style:family="table">
      <style:table-properties style:width="16.431cm" table:align="left"/>
    </style:style>
    <style:style style:name="Tabla14.A" style:family="table-column">
      <style:table-column-properties style:column-width="4.669cm"/>
    </style:style>
    <style:style style:name="Tabla14.B" style:family="table-column">
      <style:table-column-properties style:column-width="4.14cm"/>
    </style:style>
    <style:style style:name="Tabla14.C" style:family="table-column">
      <style:table-column-properties style:column-width="4.087cm"/>
    </style:style>
    <style:style style:name="Tabla14.D" style:family="table-column">
      <style:table-column-properties style:column-width="3.535cm"/>
    </style:style>
    <style:style style:name="Tabla14.1" style:family="table-row">
      <style:table-row-properties style:min-row-height="0.556cm"/>
    </style:style>
    <style:style style:name="Tabla14.A1" style:family="table-cell">
      <style:table-cell-properties style:vertical-align="middle" fo:background-color="#dee6ef" fo:padding="0.053cm" fo:border-left="none" fo:border-right="none" fo:border-top="0.035cm solid #000000" fo:border-bottom="0.035cm solid #000000">
        <style:background-image/>
      </style:table-cell-properties>
    </style:style>
    <style:style style:name="Tabla14.B1" style:family="table-cell">
      <style:table-cell-properties style:vertical-align="middle" fo:background-color="#dee6ef" fo:padding="0.053cm" fo:border-left="0.035cm solid #000000" fo:border-right="none" fo:border-top="0.035cm solid #000000" fo:border-bottom="0.035cm solid #000000">
        <style:background-image/>
      </style:table-cell-properties>
    </style:style>
    <style:style style:name="Tabla14.A2" style:family="table-cell">
      <style:table-cell-properties style:vertical-align="middle" fo:padding="0.053cm" fo:border-left="none" fo:border-right="none" fo:border-top="none" fo:border-bottom="0.035cm solid #000000"/>
    </style:style>
    <style:style style:name="Tabla14.B2" style:family="table-cell" style:data-style-name="N105">
      <style:table-cell-properties style:vertical-align="middle" fo:padding="0.053cm" fo:border-left="0.035cm solid #000000" fo:border-right="none" fo:border-top="none" fo:border-bottom="0.035cm solid #000000"/>
    </style:style>
    <style:style style:name="Tabla14.D2" style:family="table-cell">
      <style:table-cell-properties style:vertical-align="middle" fo:padding="0.053cm" fo:border-left="0.035cm solid #000000" fo:border-right="none" fo:border-top="none" fo:border-bottom="0.035cm solid #000000"/>
    </style:style>
    <style:style style:name="Tabla14.B3" style:family="table-cell" style:data-style-name="N0">
      <style:table-cell-properties style:vertical-align="middle" fo:padding="0.053cm" fo:border-left="0.035cm solid #000000" fo:border-right="none" fo:border-top="none" fo:border-bottom="0.035cm solid #000000"/>
    </style:style>
    <style:style style:name="Tabla14.A5" style:family="table-cell">
      <style:table-cell-properties style:vertical-align="middle" fo:background-color="#dee6ef" fo:padding="0.053cm" fo:border-left="none" fo:border-right="none" fo:border-top="none" fo:border-bottom="0.035cm solid #000000">
        <style:background-image/>
      </style:table-cell-properties>
    </style:style>
    <style:style style:name="Tabla14.B5" style:family="table-cell">
      <style:table-cell-properties style:vertical-align="middle" fo:background-color="#dee6ef" fo:padding="0.053cm" fo:border-left="0.035cm solid #000000" fo:border-right="none" fo:border-top="none" fo:border-bottom="0.035cm solid #000000">
        <style:background-image/>
      </style:table-cell-properties>
    </style:style>
    <style:style style:name="Tabla14.C5" style:family="table-cell" style:data-style-name="N105">
      <style:table-cell-properties style:vertical-align="middle" fo:background-color="#dee6ef" fo:padding="0.053cm" fo:border-left="0.035cm solid #000000" fo:border-right="none" fo:border-top="none" fo:border-bottom="0.035cm solid #000000">
        <style:background-image/>
      </style:table-cell-properties>
    </style:style>
    <style:style style:name="Tabla14.D5" style:family="table-cell" style:data-style-name="N0">
      <style:table-cell-properties style:vertical-align="middle" fo:background-color="#dee6ef" fo:padding="0.053cm" fo:border-left="0.035cm solid #000000" fo:border-right="none" fo:border-top="none" fo:border-bottom="0.035cm solid #000000">
        <style:background-image/>
      </style:table-cell-properties>
    </style:style>
    <style:style style:name="Tabla14.B10" style:family="table-cell" style:data-style-name="N107">
      <style:table-cell-properties style:vertical-align="middle" fo:padding="0.053cm" fo:border-left="0.035cm solid #000000" fo:border-right="none" fo:border-top="none" fo:border-bottom="0.035cm solid #000000"/>
    </style:style>
    <style:style style:name="Tabla14.23" style:family="table-row">
      <style:table-row-properties style:min-row-height="0.132cm"/>
    </style:style>
    <style:style style:name="Tabla14.25" style:family="table-row">
      <style:table-row-properties style:min-row-height="0.582cm"/>
    </style:style>
    <style:style style:name="Tabla14.A25" style:family="table-cell">
      <style:table-cell-properties style:vertical-align="middle" fo:padding="0.053cm" fo:border="none"/>
    </style:style>
    <style:style style:name="Tabla14.B25" style:family="table-cell">
      <style:table-cell-properties style:vertical-align="middle" fo:padding="0.053cm" fo:border-left="0.035cm solid #000000" fo:border-right="none" fo:border-top="none" fo:border-bottom="none"/>
    </style:style>
    <style:style style:name="Tabla14.C25" style:family="table-cell" style:data-style-name="N0">
      <style:table-cell-properties style:vertical-align="middle" fo:padding="0.053cm" fo:border-left="0.035cm solid #000000" fo:border-right="none" fo:border-top="none" fo:border-bottom="none"/>
    </style:style>
    <style:style style:name="Tabla15" style:family="table">
      <style:table-properties style:width="16.484cm" table:align="left"/>
    </style:style>
    <style:style style:name="Tabla15.A" style:family="table-column">
      <style:table-column-properties style:column-width="9.721cm"/>
    </style:style>
    <style:style style:name="Tabla15.B" style:family="table-column">
      <style:table-column-properties style:column-width="6.763cm"/>
    </style:style>
    <style:style style:name="Tabla15.1" style:family="table-row">
      <style:table-row-properties style:min-row-height="0.556cm"/>
    </style:style>
    <style:style style:name="Tabla15.A1" style:family="table-cell">
      <style:table-cell-properties fo:padding="0.053cm" fo:border-left="0.035cm solid #000000" fo:border-right="none" fo:border-top="0.035cm solid #000000" fo:border-bottom="0.035cm solid #000000"/>
    </style:style>
    <style:style style:name="Tabla15.B1" style:family="table-cell" style:data-style-name="N0">
      <style:table-cell-properties style:vertical-align="bottom" fo:padding="0.053cm" fo:border="0.035cm solid #000000"/>
    </style:style>
    <style:style style:name="Tabla16" style:family="table">
      <style:table-properties style:width="10.954cm" fo:margin-left="1cm" table:align="left"/>
    </style:style>
    <style:style style:name="Tabla16.A" style:family="table-column">
      <style:table-column-properties style:column-width="1.245cm"/>
    </style:style>
    <style:style style:name="Tabla16.B" style:family="table-column">
      <style:table-column-properties style:column-width="2.916cm"/>
    </style:style>
    <style:style style:name="Tabla16.C" style:family="table-column">
      <style:table-column-properties style:column-width="3.023cm"/>
    </style:style>
    <style:style style:name="Tabla16.D" style:family="table-column">
      <style:table-column-properties style:column-width="3.769cm"/>
    </style:style>
    <style:style style:name="Tabla16.A1" style:family="table-cell">
      <style:table-cell-properties style:vertical-align="middle" fo:background-color="#729fcf" fo:padding="0.106cm" fo:border-left="0.035cm solid #000000" fo:border-right="none" fo:border-top="0.035cm solid #000000" fo:border-bottom="0.035cm solid #000000">
        <style:background-image/>
      </style:table-cell-properties>
    </style:style>
    <style:style style:name="Tabla16.D1" style:family="table-cell">
      <style:table-cell-properties style:vertical-align="middle" fo:background-color="#729fcf" fo:padding="0.106cm" fo:border="0.035cm solid #000000">
        <style:background-image/>
      </style:table-cell-properties>
    </style:style>
    <style:style style:name="Tabla16.A2" style:family="table-cell">
      <style:table-cell-properties style:vertical-align="middle" fo:background-color="#b3cac7" fo:padding="0.106cm" fo:border-left="0.035cm solid #000000" fo:border-right="none" fo:border-top="none" fo:border-bottom="0.035cm solid #000000">
        <style:background-image/>
      </style:table-cell-properties>
    </style:style>
    <style:style style:name="Tabla16.D2" style:family="table-cell">
      <style:table-cell-properties style:vertical-align="middle" fo:background-color="#b3cac7" fo:padding="0.106cm" fo:border-left="0.035cm solid #000000" fo:border-right="0.035cm solid #000000" fo:border-top="none" fo:border-bottom="0.035cm solid #000000">
        <style:background-image/>
      </style:table-cell-properties>
    </style:style>
    <style:style style:name="Tabla16.A3" style:family="table-cell">
      <style:table-cell-properties style:vertical-align="middle" fo:background-color="#729fcf" fo:padding="0.106cm" fo:border-left="0.035cm solid #000000" fo:border-right="none" fo:border-top="none" fo:border-bottom="0.035cm solid #000000">
        <style:background-image/>
      </style:table-cell-properties>
    </style:style>
    <style:style style:name="Tabla16.B3" style:family="table-cell">
      <style:table-cell-properties style:vertical-align="middle" fo:padding="0.106cm" fo:border-left="0.035cm solid #000000" fo:border-right="none" fo:border-top="none" fo:border-bottom="0.035cm solid #000000"/>
    </style:style>
    <style:style style:name="Tabla16.D3" style:family="table-cell">
      <style:table-cell-properties style:vertical-align="middle" fo:padding="0.106cm" fo:border-left="0.035cm solid #000000" fo:border-right="0.035cm solid #000000" fo:border-top="none" fo:border-bottom="0.035cm solid #000000"/>
    </style:style>
    <style:style style:name="Tabla17" style:family="table">
      <style:table-properties style:width="10.821cm" fo:margin-left="1cm" table:align="left"/>
    </style:style>
    <style:style style:name="Tabla17.A" style:family="table-column">
      <style:table-column-properties style:column-width="2.143cm"/>
    </style:style>
    <style:style style:name="Tabla17.B" style:family="table-column">
      <style:table-column-properties style:column-width="2.593cm"/>
    </style:style>
    <style:style style:name="Tabla17.C" style:family="table-column">
      <style:table-column-properties style:column-width="3.466cm"/>
    </style:style>
    <style:style style:name="Tabla17.D" style:family="table-column">
      <style:table-column-properties style:column-width="2.619cm"/>
    </style:style>
    <style:style style:name="Tabla17.1" style:family="table-row">
      <style:table-row-properties style:min-row-height="0.556cm"/>
    </style:style>
    <style:style style:name="Tabla17.A1" style:family="table-cell">
      <style:table-cell-properties style:vertical-align="middle" fo:background-color="#729fcf" fo:padding="0.053cm" fo:border="0.035cm solid #000000">
        <style:background-image/>
      </style:table-cell-properties>
    </style:style>
    <style:style style:name="Tabla17.A2" style:family="table-cell">
      <style:table-cell-properties style:vertical-align="middle" fo:padding="0.053cm" fo:border-left="0.035cm solid #000000" fo:border-right="none" fo:border-top="none" fo:border-bottom="0.035cm solid #000000"/>
    </style:style>
    <style:style style:name="Tabla17.D2" style:family="table-cell">
      <style:table-cell-properties style:vertical-align="middle" fo:padding="0.053cm" fo:border-left="0.035cm solid #000000" fo:border-right="0.035cm solid #000000" fo:border-top="none" fo:border-bottom="0.035cm solid #000000"/>
    </style:style>
    <style:style style:name="Tabla17.A3" style:family="table-cell" style:data-style-name="N0">
      <style:table-cell-properties style:vertical-align="middle" fo:padding="0.053cm" fo:border-left="0.035cm solid #000000" fo:border-right="none" fo:border-top="none" fo:border-bottom="0.035cm solid #000000"/>
    </style:style>
    <style:style style:name="Tabla17.D3" style:family="table-cell" style:data-style-name="N0">
      <style:table-cell-properties style:vertical-align="middle" fo:padding="0.053cm" fo:border-left="0.035cm solid #000000" fo:border-right="0.035cm solid #000000" fo:border-top="none" fo:border-bottom="0.035cm solid #000000"/>
    </style:style>
    <style:style style:name="Tabla18" style:family="table">
      <style:table-properties style:width="8.096cm" fo:margin-left="1cm" table:align="left"/>
    </style:style>
    <style:style style:name="Tabla18.A" style:family="table-column">
      <style:table-column-properties style:column-width="3.394cm"/>
    </style:style>
    <style:style style:name="Tabla18.B" style:family="table-column">
      <style:table-column-properties style:column-width="2.374cm"/>
    </style:style>
    <style:style style:name="Tabla18.C" style:family="table-column">
      <style:table-column-properties style:column-width="2.328cm"/>
    </style:style>
    <style:style style:name="Tabla18.A1" style:family="table-cell">
      <style:table-cell-properties style:vertical-align="middle" fo:background-color="#729fcf" fo:padding="0.053cm" fo:border="0.035cm solid #000000">
        <style:background-image/>
      </style:table-cell-properties>
    </style:style>
    <style:style style:name="Tabla18.A2" style:family="table-cell">
      <style:table-cell-properties style:vertical-align="bottom" fo:padding="0.053cm" fo:border-left="0.035cm solid #000000" fo:border-right="0.035cm solid #000000" fo:border-top="none" fo:border-bottom="0.035cm solid #000000"/>
    </style:style>
    <style:style style:name="Tabla18.A3" style:family="table-cell" style:data-style-name="N0">
      <style:table-cell-properties style:vertical-align="bottom" fo:padding="0.053cm" fo:border-left="0.035cm solid #000000" fo:border-right="0.035cm solid #000000" fo:border-top="none" fo:border-bottom="0.035cm solid #000000"/>
    </style:style>
    <style:style style:name="Tabla18.A4" style:family="table-cell">
      <style:table-cell-properties style:vertical-align="bottom" fo:padding="0.053cm" fo:border-left="0.035cm solid #000000" fo:border-right="none" fo:border-top="none" fo:border-bottom="0.035cm solid #000000"/>
    </style:style>
    <style:style style:name="Tabla18.B12" style:family="table-cell">
      <style:table-cell-properties style:vertical-align="bottom" fo:background-color="#ffaa95" fo:padding="0.053cm" fo:border-left="0.035cm solid #000000" fo:border-right="none" fo:border-top="none" fo:border-bottom="0.035cm solid #000000">
        <style:background-image/>
      </style:table-cell-properties>
    </style:style>
    <style:style style:name="Tabla18.C12" style:family="table-cell">
      <style:table-cell-properties style:vertical-align="bottom" fo:background-color="#ffaa95" fo:padding="0.053cm" fo:border-left="0.035cm solid #000000" fo:border-right="0.035cm solid #000000" fo:border-top="none" fo:border-bottom="0.035cm solid #000000">
        <style:background-image/>
      </style:table-cell-properties>
    </style:style>
    <style:style style:name="Tabla19" style:family="table">
      <style:table-properties style:width="11.721cm" fo:margin-left="1cm" table:align="left"/>
    </style:style>
    <style:style style:name="Tabla19.A" style:family="table-column">
      <style:table-column-properties style:column-width="1.824cm"/>
    </style:style>
    <style:style style:name="Tabla19.B" style:family="table-column">
      <style:table-column-properties style:column-width="2.004cm"/>
    </style:style>
    <style:style style:name="Tabla19.C" style:family="table-column">
      <style:table-column-properties style:column-width="2.111cm"/>
    </style:style>
    <style:style style:name="Tabla19.D" style:family="table-column">
      <style:table-column-properties style:column-width="2.796cm"/>
    </style:style>
    <style:style style:name="Tabla19.E" style:family="table-column">
      <style:table-column-properties style:column-width="2.986cm"/>
    </style:style>
    <style:style style:name="Tabla19.1" style:family="table-row">
      <style:table-row-properties style:min-row-height="0.556cm"/>
    </style:style>
    <style:style style:name="Tabla19.A1" style:family="table-cell">
      <style:table-cell-properties style:vertical-align="middle" fo:background-color="#729fcf" fo:padding="0.053cm" fo:border="0.035cm solid #000000">
        <style:background-image/>
      </style:table-cell-properties>
    </style:style>
    <style:style style:name="Tabla19.A2" style:family="table-cell">
      <style:table-cell-properties style:vertical-align="middle" fo:padding="0.053cm" fo:border-left="0.035cm solid #000000" fo:border-right="0.035cm solid #000000" fo:border-top="none" fo:border-bottom="0.035cm solid #000000"/>
    </style:style>
    <style:style style:name="Tabla19.A3" style:family="table-cell" style:data-style-name="N0">
      <style:table-cell-properties style:vertical-align="middle" fo:padding="0.053cm" fo:border-left="0.035cm solid #000000" fo:border-right="none" fo:border-top="none" fo:border-bottom="0.035cm solid #000000"/>
    </style:style>
    <style:style style:name="Tabla19.B3" style:family="table-cell">
      <style:table-cell-properties style:vertical-align="middle" fo:padding="0.053cm" fo:border-left="0.035cm solid #000000" fo:border-right="none" fo:border-top="none" fo:border-bottom="0.035cm solid #000000"/>
    </style:style>
    <style:style style:name="Tabla19.E3" style:family="table-cell" style:data-style-name="N0">
      <style:table-cell-properties style:vertical-align="middle" fo:padding="0.053cm" fo:border-left="0.035cm solid #000000" fo:border-right="0.035cm solid #000000" fo:border-top="none" fo:border-bottom="0.035cm solid #000000"/>
    </style:style>
    <style:style style:name="Tabla19.9" style:family="table-row">
      <style:table-row-properties style:min-row-height="0.635cm"/>
    </style:style>
    <style:style style:name="Tabla19.D11" style:family="table-cell">
      <style:table-cell-properties style:vertical-align="middle" fo:background-color="#ffaa95" fo:padding="0.053cm" fo:border-left="0.035cm solid #000000" fo:border-right="none" fo:border-top="none" fo:border-bottom="0.035cm solid #000000">
        <style:background-image/>
      </style:table-cell-properties>
    </style:style>
    <style:style style:name="Tabla19.E11" style:family="table-cell" style:data-style-name="N0">
      <style:table-cell-properties style:vertical-align="middle" fo:background-color="#ffaa95" fo:padding="0.053cm" fo:border-left="0.035cm solid #000000" fo:border-right="0.035cm solid #000000" fo:border-top="none" fo:border-bottom="0.035cm solid #000000">
        <style:background-image/>
      </style:table-cell-properties>
    </style:style>
    <style:style style:name="Tabla20" style:family="table">
      <style:table-properties style:width="16.498cm" style:rel-width="100%" table:align="left"/>
    </style:style>
    <style:style style:name="Tabla20.A" style:family="table-column">
      <style:table-column-properties style:column-width="8.25cm" style:rel-column-width="32767*"/>
    </style:style>
    <style:style style:name="Tabla20.A1" style:family="table-cell">
      <style:table-cell-properties fo:padding="0.106cm" fo:border-left="0.035cm solid #000000" fo:border-right="none" fo:border-top="0.035cm solid #000000" fo:border-bottom="0.035cm solid #000000"/>
    </style:style>
    <style:style style:name="Tabla20.B1" style:family="table-cell">
      <style:table-cell-properties fo:padding="0.106cm" fo:border="0.035cm solid #000000"/>
    </style:style>
    <style:style style:name="Tabla20.A2" style:family="table-cell">
      <style:table-cell-properties fo:padding="0.106cm" fo:border-left="0.035cm solid #000000" fo:border-right="none" fo:border-top="none" fo:border-bottom="0.035cm solid #000000"/>
    </style:style>
    <style:style style:name="Tabla20.B2" style:family="table-cell">
      <style:table-cell-properties fo:padding="0.106cm" fo:border-left="0.035cm solid #000000" fo:border-right="0.035cm solid #000000" fo:border-top="none" fo:border-bottom="0.035cm solid #000000"/>
    </style:style>
    <style:style style:name="Tabla22" style:family="table">
      <style:table-properties style:width="16.498cm" style:rel-width="100%" table:align="left"/>
    </style:style>
    <style:style style:name="Tabla22.A" style:family="table-column">
      <style:table-column-properties style:column-width="13.527cm" style:rel-column-width="53738*"/>
    </style:style>
    <style:style style:name="Tabla22.B" style:family="table-column">
      <style:table-column-properties style:column-width="2.97cm" style:rel-column-width="11796*"/>
    </style:style>
    <style:style style:name="Tabla22.A1" style:family="table-cell">
      <style:table-cell-properties fo:padding="0.106cm" fo:border-left="0.035cm solid #000000" fo:border-right="none" fo:border-top="0.035cm solid #000000" fo:border-bottom="0.035cm solid #000000"/>
    </style:style>
    <style:style style:name="Tabla22.B1" style:family="table-cell">
      <style:table-cell-properties fo:padding="0.106cm" fo:border="0.035cm solid #000000"/>
    </style:style>
    <style:style style:name="Tabla22.A2" style:family="table-cell">
      <style:table-cell-properties fo:padding="0.106cm" fo:border-left="0.035cm solid #000000" fo:border-right="none" fo:border-top="none" fo:border-bottom="0.035cm solid #000000"/>
    </style:style>
    <style:style style:name="Tabla22.B2" style:family="table-cell">
      <style:table-cell-properties fo:padding="0.106cm" fo:border-left="0.035cm solid #000000" fo:border-right="0.035cm solid #000000" fo:border-top="none" fo:border-bottom="0.035cm solid #000000"/>
    </style:style>
    <style:style style:name="Tabla23" style:family="table">
      <style:table-properties style:width="15.455cm" fo:margin-left="1.037cm" fo:margin-right="0.005cm" fo:margin-top="0cm" fo:margin-bottom="0cm" table:align="margins" style:writing-mode="page"/>
    </style:style>
    <style:style style:name="Tabla23.A" style:family="table-column">
      <style:table-column-properties style:column-width="1.917cm" style:rel-column-width="8127*"/>
    </style:style>
    <style:style style:name="Tabla23.B" style:family="table-column">
      <style:table-column-properties style:column-width="3.766cm" style:rel-column-width="15965*"/>
    </style:style>
    <style:style style:name="Tabla23.C" style:family="table-column">
      <style:table-column-properties style:column-width="3.298cm" style:rel-column-width="13987*"/>
    </style:style>
    <style:style style:name="Tabla23.D" style:family="table-column">
      <style:table-column-properties style:column-width="3.588cm" style:rel-column-width="15212*"/>
    </style:style>
    <style:style style:name="Tabla23.E" style:family="table-column">
      <style:table-column-properties style:column-width="2.887cm" style:rel-column-width="12244*"/>
    </style:style>
    <style:style style:name="Tabla23.1" style:family="table-row">
      <style:table-row-properties style:min-row-height="0.452cm" style:keep-together="true" fo:keep-together="auto"/>
    </style:style>
    <style:style style:name="Tabla23.A1" style:family="table-cell">
      <style:table-cell-properties style:vertical-align="bottom" fo:padding="0.097cm" fo:border-left="0.018cm solid #000000" fo:border-right="none" fo:border-top="0.018cm solid #000000" fo:border-bottom="0.018cm solid #000000"/>
    </style:style>
    <style:style style:name="Tabla23.E1" style:family="table-cell">
      <style:table-cell-properties style:vertical-align="bottom" fo:padding="0.097cm" fo:border="0.018cm solid #000000"/>
    </style:style>
    <style:style style:name="Tabla23.A2" style:family="table-cell">
      <style:table-cell-properties style:vertical-align="bottom" fo:padding="0.097cm" fo:border-left="0.018cm solid #000000" fo:border-right="none" fo:border-top="none" fo:border-bottom="0.018cm solid #000000"/>
    </style:style>
    <style:style style:name="Tabla23.E2" style:family="table-cell">
      <style:table-cell-properties style:vertical-align="bottom" fo:padding="0.097cm" fo:border-left="0.018cm solid #000000" fo:border-right="0.018cm solid #000000" fo:border-top="none" fo:border-bottom="0.018cm solid #000000"/>
    </style:style>
    <style:style style:name="Tabla23.A12" style:family="table-cell">
      <style:table-cell-properties style:vertical-align="bottom" fo:background-color="transparent" fo:padding="0.097cm" fo:border-left="0.018cm solid #000000" fo:border-right="none" fo:border-top="none" fo:border-bottom="0.018cm solid #000000">
        <style:background-image/>
      </style:table-cell-properties>
    </style:style>
    <style:style style:name="Tabla23.E12" style:family="table-cell">
      <style:table-cell-properties style:vertical-align="bottom" fo:background-color="transparent" fo:padding="0.097cm" fo:border-left="0.018cm solid #000000" fo:border-right="0.018cm solid #000000" fo:border-top="none" fo:border-bottom="0.018cm solid #000000">
        <style:background-image/>
      </style:table-cell-properties>
    </style:style>
    <style:style style:name="Tabla23.A13" style:family="table-cell">
      <style:table-cell-properties style:vertical-align="bottom" fo:padding-left="0.053cm" fo:padding-right="0.053cm" fo:padding-top="0cm" fo:padding-bottom="0cm" fo:border="none"/>
    </style:style>
    <style:style style:name="Tabla23.19" style:family="table-row">
      <style:table-row-properties style:min-row-height="0.453cm" style:keep-together="true" fo:keep-together="auto"/>
    </style:style>
    <style:style style:name="Tabla23.E19" style:family="table-cell" style:data-style-name="N104">
      <style:table-cell-properties style:vertical-align="bottom" fo:padding="0.097cm" fo:border-left="0.018cm solid #000000" fo:border-right="0.018cm solid #000000" fo:border-top="none" fo:border-bottom="0.018cm solid #000000"/>
    </style:style>
    <style:style style:name="Tabla23.20" style:family="table-row">
      <style:table-row-properties style:min-row-height="0.646cm" style:keep-together="true" fo:keep-together="auto"/>
    </style:style>
    <style:style style:name="Tabla24" style:family="table">
      <style:table-properties style:width="16.51cm" fo:margin-left="0cm" fo:margin-right="-0.012cm" table:align="margins"/>
    </style:style>
    <style:style style:name="Tabla24.A" style:family="table-column">
      <style:table-column-properties style:column-width="2.293cm" style:rel-column-width="9102*"/>
    </style:style>
    <style:style style:name="Tabla24.B" style:family="table-column">
      <style:table-column-properties style:column-width="2.295cm" style:rel-column-width="9109*"/>
    </style:style>
    <style:style style:name="Tabla24.C" style:family="table-column">
      <style:table-column-properties style:column-width="2.374cm" style:rel-column-width="9424*"/>
    </style:style>
    <style:style style:name="Tabla24.D" style:family="table-column">
      <style:table-column-properties style:column-width="5.791cm" style:rel-column-width="22986*"/>
    </style:style>
    <style:style style:name="Tabla24.E" style:family="table-column">
      <style:table-column-properties style:column-width="2.381cm" style:rel-column-width="9452*"/>
    </style:style>
    <style:style style:name="Tabla24.F" style:family="table-column">
      <style:table-column-properties style:column-width="1.376cm" style:rel-column-width="5462*"/>
    </style:style>
    <style:style style:name="Tabla24.1" style:family="table-row">
      <style:table-row-properties style:min-row-height="0.503cm"/>
    </style:style>
    <style:style style:name="Tabla24.A1" style:family="table-cell">
      <style:table-cell-properties style:vertical-align="middle" fo:padding="0.053cm" fo:border-left="0.035cm solid #000000" fo:border-right="none" fo:border-top="0.035cm solid #000000" fo:border-bottom="0.035cm solid #000000"/>
    </style:style>
    <style:style style:name="Tabla24.F1" style:family="table-cell">
      <style:table-cell-properties style:vertical-align="middle" fo:padding="0.053cm" fo:border="0.035cm solid #000000"/>
    </style:style>
    <style:style style:name="Tabla24.2" style:family="table-row">
      <style:table-row-properties style:min-row-height="0.476cm"/>
    </style:style>
    <style:style style:name="Tabla24.A2" style:family="table-cell">
      <style:table-cell-properties style:vertical-align="middle" fo:padding="0.053cm" fo:border-left="0.035cm solid #000000" fo:border-right="none" fo:border-top="none" fo:border-bottom="0.035cm solid #000000"/>
    </style:style>
    <style:style style:name="Tabla24.B2" style:family="table-cell" style:data-style-name="N0">
      <style:table-cell-properties style:vertical-align="middle" fo:padding="0.053cm" fo:border-left="0.035cm solid #000000" fo:border-right="none" fo:border-top="none" fo:border-bottom="0.035cm solid #000000"/>
    </style:style>
    <style:style style:name="Tabla24.F2" style:family="table-cell">
      <style:table-cell-properties style:vertical-align="middle" fo:padding="0.053cm" fo:border-left="0.035cm solid #000000" fo:border-right="0.035cm solid #000000" fo:border-top="none" fo:border-bottom="0.035cm solid #000000"/>
    </style:style>
    <style:style style:name="Table4" style:family="table">
      <style:table-properties style:width="16.439cm" table:align="right"/>
    </style:style>
    <style:style style:name="Table4.A" style:family="table-column">
      <style:table-column-properties style:column-width="5.443cm"/>
    </style:style>
    <style:style style:name="Table4.B" style:family="table-column">
      <style:table-column-properties style:column-width="5.5cm"/>
    </style:style>
    <style:style style:name="Table4.C" style:family="table-column">
      <style:table-column-properties style:column-width="5.496cm"/>
    </style:style>
    <style:style style:name="Table4.A1" style:family="table-cell">
      <style:table-cell-properties fo:padding="0.097cm" fo:border="none"/>
    </style:style>
    <style:style style:name="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P2"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P3"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fo:font-size="9pt" style:font-size-asian="9pt" style:font-size-complex="9pt"/>
    </style:style>
    <style:style style:name="P4" style:family="paragraph" style:parent-style-name="Table_20_Contents">
      <style:paragraph-properties fo:text-align="end" style:justify-single-word="false"/>
    </style:style>
    <style:style style:name="P5" style:family="paragraph" style:parent-style-name="Table_20_Contents">
      <style:paragraph-properties fo:text-align="center" style:justify-single-word="false"/>
    </style:style>
    <style:style style:name="P6" style:family="paragraph" style:parent-style-name="Table_20_Contents">
      <style:paragraph-properties fo:text-align="center" style:justify-single-word="false"/>
      <style:text-properties fo:color="#ffffff" style:font-name="Arial1" fo:font-size="8pt" style:font-size-asian="8pt" style:font-size-complex="8pt"/>
    </style:style>
    <style:style style:name="P7" style:family="paragraph" style:parent-style-name="Table_20_Contents">
      <style:text-properties style:font-name="Arial1" fo:font-size="8pt" style:font-size-asian="8pt" style:font-size-complex="8pt"/>
    </style:style>
    <style:style style:name="P8" style:family="paragraph" style:parent-style-name="Table_20_Contents">
      <style:paragraph-properties fo:text-align="center" style:justify-single-word="false"/>
      <style:text-properties style:font-name="Arial1" fo:font-size="8pt" style:font-size-asian="8pt" style:font-size-complex="8pt"/>
    </style:style>
    <style:style style:name="P9" style:family="paragraph" style:parent-style-name="Table_20_Contents">
      <style:text-properties style:font-name="Arial1" fo:font-size="10pt"/>
    </style:style>
    <style:style style:name="P10" style:family="paragraph" style:parent-style-name="Table_20_Contents">
      <style:text-properties style:font-name="Arial1" fo:font-size="10pt" style:font-size-asian="10pt" style:font-size-complex="10pt"/>
    </style:style>
    <style:style style:name="P11" style:family="paragraph" style:parent-style-name="Table_20_Contents">
      <style:paragraph-properties fo:text-align="center" style:justify-single-word="false"/>
      <style:text-properties style:font-name="Arial1" fo:font-size="10pt" fo:font-style="italic" fo:font-weight="bold" style:font-size-asian="10pt" style:font-style-asian="italic" style:font-weight-asian="bold" style:font-size-complex="10pt" style:font-style-complex="italic" style:font-weight-complex="bold"/>
    </style:style>
    <style:style style:name="P12" style:family="paragraph" style:parent-style-name="Table_20_Contents">
      <style:paragraph-properties fo:text-align="center" style:justify-single-word="false"/>
      <style:text-properties style:font-name="Arial1" fo:font-size="10pt" fo:font-style="italic" fo:font-weight="bold" fo:background-color="transparent" style:font-size-asian="10pt" style:font-style-asian="italic" style:font-weight-asian="bold" style:font-size-complex="10pt" style:font-style-complex="italic" style:font-weight-complex="bold"/>
    </style:style>
    <style:style style:name="P13" style:family="paragraph" style:parent-style-name="Table_20_Contents">
      <style:paragraph-properties fo:text-align="center" style:justify-single-word="false"/>
      <style:text-properties style:use-window-font-color="true" style:font-name="Arial1" fo:font-size="10pt" fo:font-style="normal" fo:font-weight="bold" style:font-size-asian="10pt" style:font-style-asian="normal" style:font-weight-asian="bold" style:font-size-complex="10pt" style:font-style-complex="normal" style:font-weight-complex="bold"/>
    </style:style>
    <style:style style:name="P14"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P15"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P16" style:family="paragraph" style:parent-style-name="Text_20_body_20_indent">
      <style:paragraph-properties fo:margin-left="0cm" fo:margin-right="0cm" fo:text-indent="0cm" style:auto-text-indent="false"/>
      <style:text-properties style:font-name="Arial1" fo:font-size="10pt" fo:font-weight="bold" style:font-size-asian="10pt" style:font-weight-asian="bold" style:font-name-complex="Times New Roman" style:font-size-complex="10pt" style:font-weight-complex="bold"/>
    </style:style>
    <style:style style:name="P17" style:family="paragraph" style:parent-style-name="Standard">
      <style:paragraph-properties fo:margin-left="0cm" fo:margin-right="0cm" fo:text-align="center" style:justify-single-word="false" fo:text-indent="0cm" style:auto-text-indent="false"/>
      <style:text-properties style:use-window-font-color="true" style:font-name="Arial1" fo:font-size="10pt" fo:language="es" fo:country="ES" fo:font-style="normal" style:text-underline-style="solid" style:text-underline-width="auto" style:text-underline-color="font-color" fo:font-weight="bold" fo:background-color="transparent" style:font-size-asian="10pt" style:font-style-asian="normal" style:font-weight-asian="bold" style:font-name-complex="Arial1" style:font-size-complex="10pt" style:font-style-complex="normal" style:font-weight-complex="bold"/>
    </style:style>
    <style:style style:name="P18" style:family="paragraph" style:parent-style-name="Heading">
      <style:paragraph-properties>
        <style:tab-stops/>
      </style:paragraph-properties>
      <style:text-properties style:font-name="Arial1" fo:font-size="9pt" style:font-size-asian="9pt" style:font-size-complex="9pt"/>
    </style:style>
    <style:style style:name="P19" style:family="paragraph" style:parent-style-name="Text_20_body">
      <style:text-properties style:font-name="Arial1"/>
    </style:style>
    <style:style style:name="P20" style:family="paragraph" style:parent-style-name="Text_20_body">
      <style:text-properties style:font-name="Arial1" fo:font-size="10pt"/>
    </style:style>
    <style:style style:name="P21" style:family="paragraph" style:parent-style-name="Text_20_body">
      <style:text-properties style:font-name="Arial1" fo:font-size="10pt" style:font-size-asian="10pt" style:font-size-complex="10pt"/>
    </style:style>
    <style:style style:name="P22" style:family="paragraph" style:parent-style-name="Text_20_body">
      <style:paragraph-properties fo:text-align="justify" style:justify-single-word="false"/>
      <style:text-properties style:font-name="Arial1" fo:font-size="10pt" style:font-size-asian="10pt" style:font-size-complex="10pt"/>
    </style:style>
    <style:style style:name="P23" style:family="paragraph" style:parent-style-name="Text_20_body">
      <style:paragraph-properties fo:text-align="justify" style:justify-single-word="false"/>
      <style:text-properties style:font-name="Arial1" fo:font-size="10pt" fo:font-style="italic" style:font-size-asian="10pt" style:font-size-complex="10pt"/>
    </style:style>
    <style:style style:name="P24" style:family="paragraph" style:parent-style-name="Text_20_body">
      <style:paragraph-properties fo:text-align="start" style:justify-single-word="false"/>
      <style:text-properties style:font-name="Arial1" fo:font-size="10pt" fo:font-style="italic" style:font-size-asian="10pt" style:font-size-complex="10pt"/>
    </style:style>
    <style:style style:name="P25" style:family="paragraph" style:parent-style-name="Text_20_body">
      <style:paragraph-properties fo:text-align="center" style:justify-single-word="false"/>
      <style:text-properties style:font-name="Arial1" fo:font-size="10pt" fo:font-style="italic" style:font-size-asian="10pt" style:font-size-complex="10pt"/>
    </style:style>
    <style:style style:name="P26" style:family="paragraph" style:parent-style-name="Text_20_body">
      <style:paragraph-properties fo:text-align="justify" style:justify-single-word="false"/>
      <style:text-properties style:font-name="Arial1" fo:font-size="10pt" fo:font-style="italic" fo:font-weight="bold" style:font-size-asian="10pt" style:font-size-complex="10pt"/>
    </style:style>
    <style:style style:name="P27" style:family="paragraph" style:parent-style-name="Text_20_body">
      <style:paragraph-properties fo:text-align="center" style:justify-single-word="false"/>
      <style:text-properties style:font-name="Arial1" fo:font-size="10pt" fo:font-style="italic" fo:font-weight="bold" style:font-size-asian="10pt" style:font-size-complex="10pt"/>
    </style:style>
    <style:style style:name="P28" style:family="paragraph" style:parent-style-name="Text_20_body">
      <style:paragraph-properties fo:text-align="justify" style:justify-single-word="false"/>
      <style:text-properties style:font-name="Arial1" fo:font-size="10pt"/>
    </style:style>
    <style:style style:name="P29" style:family="paragraph" style:parent-style-name="Text_20_body">
      <style:paragraph-properties fo:text-align="center" style:justify-single-word="false"/>
      <style:text-properties style:font-name="Arial1" fo:font-size="10pt" fo:font-weight="bold" style:font-size-asian="10pt" style:font-size-complex="10pt"/>
    </style:style>
    <style:style style:name="P30" style:family="paragraph" style:parent-style-name="Text_20_body">
      <style:paragraph-properties fo:text-align="justify" style:justify-single-word="false"/>
      <style:text-properties style:font-name="Arial1" fo:font-size="10pt" fo:font-weight="bold" style:font-size-asian="10pt" style:font-size-complex="10pt"/>
    </style:style>
    <style:style style:name="P31" style:family="paragraph" style:parent-style-name="Text_20_body">
      <style:paragraph-properties fo:text-align="justify" style:justify-single-word="false"/>
      <style:text-properties style:font-name="Arial1" fo:font-size="10pt" fo:language="es" fo:country="ES" style:font-size-asian="10pt" style:font-size-complex="10pt"/>
    </style:style>
    <style:style style:name="P32" style:family="paragraph" style:parent-style-name="Text_20_body">
      <style:paragraph-properties fo:text-align="center" style:justify-single-word="false"/>
      <style:text-properties style:font-name="Arial1" fo:font-size="10pt" fo:language="es" fo:country="ES" fo:font-weight="bold" style:font-size-asian="10pt" style:font-size-complex="10pt"/>
    </style:style>
    <style:style style:name="P33" style:family="paragraph" style:parent-style-name="Text_20_body">
      <style:paragraph-properties fo:text-align="justify" style:justify-single-word="false"/>
      <style:text-properties style:font-name="Arial1" fo:font-size="10pt" fo:font-weight="normal" style:font-size-asian="10pt" style:font-weight-asian="normal" style:font-size-complex="10pt" style:font-weight-complex="normal"/>
    </style:style>
    <style:style style:name="P34" style:family="paragraph" style:parent-style-name="Text_20_body">
      <style:text-properties style:font-name="Arial1" fo:font-size="8pt" style:font-size-asian="8pt" style:font-size-complex="8pt"/>
    </style:style>
    <style:style style:name="P35" style:family="paragraph" style:parent-style-name="Text_20_body">
      <style:text-properties fo:color="#000000" style:font-name="Arial1" fo:font-size="10pt" fo:font-weight="normal" style:font-size-asian="10pt" style:font-size-complex="10pt"/>
    </style:style>
    <style:style style:name="P36" style:family="paragraph" style:parent-style-name="Text_20_body">
      <style:paragraph-properties fo:text-align="justify" style:justify-single-word="false"/>
      <style:text-properties fo:color="#000000" style:font-name="Arial1" fo:font-size="10pt" fo:font-weight="normal" style:font-size-asian="10pt" style:font-weight-asian="normal" style:font-size-complex="10pt" style:font-weight-complex="normal"/>
    </style:style>
    <style:style style:name="P37" style:family="paragraph" style:parent-style-name="Text_20_body">
      <style:paragraph-properties fo:text-align="justify" style:justify-single-word="false"/>
      <style:text-properties fo:color="#000000" style:font-name="Arial1" fo:font-size="10pt" fo:language="es" fo:country="ES" style:font-size-asian="10pt" style:font-size-complex="10pt"/>
    </style:style>
    <style:style style:name="P38" style:family="paragraph" style:parent-style-name="Text_20_body">
      <style:paragraph-properties fo:text-align="center" style:justify-single-word="false"/>
      <style:text-properties fo:color="#000000" style:font-name="Arial1" fo:font-size="10pt" fo:language="es" fo:country="ES" style:font-size-asian="10pt" style:font-size-complex="10pt"/>
    </style:style>
    <style:style style:name="P39" style:family="paragraph" style:parent-style-name="Text_20_body">
      <style:paragraph-properties fo:text-align="justify" style:justify-single-word="false"/>
      <style:text-properties fo:color="#000000" style:font-name="Arial1" fo:font-size="10pt" fo:language="es" fo:country="ES" fo:font-style="italic" style:font-size-asian="10pt" style:font-size-complex="10pt"/>
    </style:style>
    <style:style style:name="P40" style:family="paragraph" style:parent-style-name="Text_20_body">
      <style:paragraph-properties fo:text-align="center" style:justify-single-word="false"/>
      <style:text-properties fo:color="#000000" style:font-name="Arial1" fo:font-size="10pt" fo:language="es" fo:country="ES" fo:font-style="italic" fo:font-weight="bold" style:font-size-asian="10pt" style:font-size-complex="10pt"/>
    </style:style>
    <style:style style:name="P41" style:family="paragraph" style:parent-style-name="Text_20_body">
      <style:paragraph-properties fo:text-align="justify" style:justify-single-word="false"/>
      <style:text-properties fo:color="#000000" style:font-name="Arial1" fo:font-size="10pt" fo:language="es" fo:country="ES" fo:font-style="italic" fo:font-weight="bold" style:font-size-asian="10pt" style:font-size-complex="10pt"/>
    </style:style>
    <style:style style:name="P42" style:family="paragraph" style:parent-style-name="Text_20_body">
      <style:paragraph-properties fo:text-align="justify" style:justify-single-word="false"/>
      <style:text-properties fo:color="#000000" style:font-name="Arial1" fo:font-size="10pt" fo:language="es" fo:country="ES" fo:font-weight="bold" style:font-size-asian="10pt" style:font-size-complex="10pt"/>
    </style:style>
    <style:style style:name="P43" style:family="paragraph" style:parent-style-name="Text_20_body">
      <style:paragraph-properties fo:text-align="center" style:justify-single-word="false"/>
      <style:text-properties fo:color="#000000" style:font-name="Arial1" fo:font-size="10pt" fo:language="es" fo:country="ES" fo:font-weight="bold" style:font-size-asian="10pt" style:font-size-complex="10pt"/>
    </style:style>
    <style:style style:name="P44" style:family="paragraph" style:parent-style-name="Text_20_body">
      <style:paragraph-properties fo:text-align="justify" style:justify-single-word="false"/>
      <style:text-properties fo:color="#000000" style:font-name="Arial1" fo:font-size="10pt" fo:font-style="italic" style:font-size-asian="10pt" style:font-size-complex="10pt"/>
    </style:style>
    <style:style style:name="P45" style:family="paragraph" style:parent-style-name="Text_20_body">
      <style:paragraph-properties fo:text-align="center" style:justify-single-word="false"/>
      <style:text-properties fo:color="#000000" style:font-name="Arial1" fo:font-size="10pt" fo:font-style="italic" style:font-size-asian="10pt" style:font-size-complex="10pt"/>
    </style:style>
    <style:style style:name="P46" style:family="paragraph" style:parent-style-name="Text_20_body">
      <style:paragraph-properties fo:text-align="center" style:justify-single-word="false"/>
      <style:text-properties fo:color="#000000" style:font-name="Arial1" fo:font-size="10pt" fo:font-style="italic" fo:font-weight="bold" style:font-size-asian="10pt" style:font-size-complex="10pt"/>
    </style:style>
    <style:style style:name="P47" style:family="paragraph" style:parent-style-name="Text_20_body">
      <style:paragraph-properties fo:text-align="justify" style:justify-single-word="false"/>
      <style:text-properties fo:color="#000000" style:font-name="Arial1" fo:font-size="10pt" fo:font-style="italic" fo:font-weight="bold" style:font-size-asian="10pt" style:font-size-complex="10pt"/>
    </style:style>
    <style:style style:name="P48" style:family="paragraph" style:parent-style-name="Text_20_body">
      <style:paragraph-properties fo:text-align="center" style:justify-single-word="false"/>
      <style:text-properties fo:color="#000000" style:font-name="Arial1" fo:font-size="10pt" fo:font-style="italic" style:text-underline-style="solid" style:text-underline-width="auto" style:text-underline-color="font-color" fo:font-weight="bold" style:font-size-asian="10pt" style:font-size-complex="10pt"/>
    </style:style>
    <style:style style:name="P49" style:family="paragraph" style:parent-style-name="Text_20_body">
      <style:text-properties fo:color="#000000" style:font-name="Arial1" fo:font-size="10pt" style:font-size-asian="10pt" style:font-size-complex="10pt"/>
    </style:style>
    <style:style style:name="P50" style:family="paragraph" style:parent-style-name="Text_20_body">
      <style:paragraph-properties fo:text-align="justify" style:justify-single-word="false"/>
      <style:text-properties fo:color="#000000" style:font-name="Arial1" fo:font-size="10pt" style:font-size-asian="10pt" style:font-size-complex="10pt"/>
    </style:style>
    <style:style style:name="P51" style:family="paragraph" style:parent-style-name="Text_20_body">
      <style:paragraph-properties fo:text-align="start" style:justify-single-word="false"/>
      <style:text-properties fo:color="#000000" style:font-name="Arial1" fo:font-size="10pt" style:font-size-asian="10pt" style:font-size-complex="10pt"/>
    </style:style>
    <style:style style:name="P52" style:family="paragraph" style:parent-style-name="Text_20_body">
      <style:paragraph-properties fo:text-align="center" style:justify-single-word="false"/>
      <style:text-properties fo:color="#000000" style:font-name="Arial1" fo:font-size="10pt" style:font-size-asian="10pt" style:font-size-complex="10pt"/>
    </style:style>
    <style:style style:name="P53" style:family="paragraph" style:parent-style-name="Text_20_body">
      <style:text-properties fo:color="#000000" style:font-name="Arial1" fo:font-size="10pt" fo:font-weight="bold" style:font-size-asian="10pt" style:font-size-complex="10pt"/>
    </style:style>
    <style:style style:name="P54" style:family="paragraph" style:parent-style-name="Text_20_body">
      <style:paragraph-properties fo:text-align="justify" style:justify-single-word="false"/>
      <style:text-properties fo:color="#000000" style:font-name="Arial1" fo:font-size="10pt" fo:font-weight="bold" style:font-size-asian="10pt" style:font-size-complex="10pt"/>
    </style:style>
    <style:style style:name="P55" style:family="paragraph" style:parent-style-name="Text_20_body">
      <style:paragraph-properties fo:text-align="center" style:justify-single-word="false"/>
      <style:text-properties fo:color="#000000" style:font-name="Arial2" fo:font-size="11pt" fo:font-weight="normal"/>
    </style:style>
    <style:style style:name="P56" style:family="paragraph" style:parent-style-name="Text_20_body">
      <style:paragraph-properties fo:text-align="justify" style:justify-single-word="false"/>
    </style:style>
    <style:style style:name="P57" style:family="paragraph" style:parent-style-name="Text_20_body">
      <style:paragraph-properties fo:text-align="justify" style:justify-single-word="false"/>
      <style:text-properties fo:color="#1c1c1c" style:font-name="Arial1" fo:font-size="10pt" fo:language="es" fo:country="ES" style:font-size-asian="10pt" style:font-size-complex="10pt"/>
    </style:style>
    <style:style style:name="P58" style:family="paragraph" style:parent-style-name="Text_20_body">
      <style:paragraph-properties fo:text-align="justify" style:justify-single-word="false"/>
      <style:text-properties fo:color="#1c1c1c" style:font-name="Arial1" fo:font-size="10pt" fo:language="es" fo:country="ES" fo:font-weight="bold" style:font-size-asian="10pt" style:font-size-complex="10pt"/>
    </style:style>
    <style:style style:name="P59" style:family="paragraph" style:parent-style-name="Text_20_body">
      <style:paragraph-properties fo:text-align="justify" style:justify-single-word="false"/>
      <style:text-properties fo:color="#1c1c1c" style:font-name="Arial1" fo:font-size="10pt" fo:language="es" fo:country="ES" fo:font-style="italic" style:font-size-asian="10pt" style:font-size-complex="10pt"/>
    </style:style>
    <style:style style:name="P60" style:family="paragraph" style:parent-style-name="Text_20_body">
      <style:paragraph-properties fo:text-align="justify" style:justify-single-word="false"/>
      <style:text-properties fo:color="#111111" style:font-name="Arial1" fo:font-size="10pt" fo:font-style="italic" style:font-size-asian="10pt" style:font-size-complex="10pt"/>
    </style:style>
    <style:style style:name="P61" style:family="paragraph" style:parent-style-name="Text_20_body">
      <style:paragraph-properties fo:text-align="center" style:justify-single-word="false"/>
      <style:text-properties fo:color="#111111" style:font-name="Arial1" fo:font-size="10pt" fo:font-style="italic" fo:font-weight="bold" style:font-size-asian="10pt" style:font-size-complex="10pt"/>
    </style:style>
    <style:style style:name="P62" style:family="paragraph" style:parent-style-name="Text_20_body">
      <style:paragraph-properties fo:text-align="center" style:justify-single-word="false"/>
      <style:text-properties fo:color="#333333" style:font-name="Arial1" fo:font-size="10pt" fo:font-style="italic" style:font-size-asian="10pt" style:font-size-complex="10pt"/>
    </style:style>
    <style:style style:name="P63" style:family="paragraph" style:parent-style-name="Text_20_body">
      <style:paragraph-properties fo:margin-top="0cm" fo:margin-bottom="0.212cm" fo:text-align="justify" style:justify-single-word="false"/>
    </style:style>
    <style:style style:name="P64" style:family="paragraph" style:parent-style-name="Text_20_body">
      <style:paragraph-properties fo:margin-top="0cm" fo:margin-bottom="0.212cm" fo:text-align="justify" style:justify-single-word="false"/>
      <style:text-properties fo:color="#000000" style:font-name="Arial1" fo:font-size="10pt" style:font-size-asian="10pt" style:font-size-complex="10pt"/>
    </style:style>
    <style:style style:name="P65" style:family="paragraph" style:parent-style-name="Text_20_body">
      <style:paragraph-properties fo:margin-top="0cm" fo:margin-bottom="0.212cm" fo:text-align="justify" style:justify-single-word="false"/>
      <style:text-properties fo:color="#000000" style:font-name="Arial1" fo:font-size="10pt" fo:font-weight="normal"/>
    </style:style>
    <style:style style:name="P66" style:family="paragraph" style:parent-style-name="Text_20_body">
      <style:paragraph-properties fo:margin-top="0cm" fo:margin-bottom="0.212cm" fo:text-align="justify" style:justify-single-word="false"/>
      <style:text-properties fo:color="#000000" style:font-name="Arial1" fo:font-size="10pt" fo:font-weight="normal" style:font-size-asian="10pt" style:font-size-complex="10pt"/>
    </style:style>
    <style:style style:name="P67" style:family="paragraph" style:parent-style-name="Text_20_body">
      <style:paragraph-properties fo:margin-top="0cm" fo:margin-bottom="0.212cm" fo:text-align="justify" style:justify-single-word="false"/>
      <style:text-properties fo:color="#000000" style:font-name="Arial1" fo:font-size="10pt" fo:font-weight="normal" style:font-size-asian="10pt" style:font-weight-asian="normal" style:font-name-complex="Arial Narrow" style:font-size-complex="10pt" style:font-style-complex="italic" style:font-weight-complex="normal"/>
    </style:style>
    <style:style style:name="P68" style:family="paragraph" style:parent-style-name="Text_20_body">
      <style:paragraph-properties fo:margin-top="0cm" fo:margin-bottom="0.212cm" fo:text-align="justify" style:justify-single-word="false"/>
      <style:text-properties style:font-name="Arial1" fo:font-size="10pt"/>
    </style:style>
    <style:style style:name="P69" style:family="paragraph" style:parent-style-name="Text_20_body">
      <style:paragraph-properties fo:margin-top="0cm" fo:margin-bottom="0.212cm" fo:text-align="justify" style:justify-single-word="false"/>
      <style:text-properties style:font-name="Arial1" fo:font-size="10pt" style:font-size-asian="10pt" style:font-size-complex="10pt"/>
    </style:style>
    <style:style style:name="P70" style:family="paragraph" style:parent-style-name="Text_20_body">
      <style:paragraph-properties fo:margin-top="0cm" fo:margin-bottom="0.212cm" fo:text-align="justify" style:justify-single-word="false"/>
      <style:text-properties style:font-name="Arial1" fo:font-size="10pt" fo:font-weight="normal" style:font-name-asian="Times New Roman" style:font-size-asian="10pt" style:font-weight-asian="normal" style:font-size-complex="10pt" style:font-weight-complex="normal"/>
    </style:style>
    <style:style style:name="P71" style:family="paragraph" style:parent-style-name="Table_20_Contents">
      <style:paragraph-properties fo:margin-top="0cm" fo:margin-bottom="0.499cm"/>
    </style:style>
    <style:style style:name="P72" style:family="paragraph" style:parent-style-name="Table_20_Contents">
      <style:paragraph-properties fo:margin-top="0cm" fo:margin-bottom="0.499cm" fo:text-align="center" style:justify-single-word="false"/>
      <style:text-properties fo:color="#000000" style:font-name="Arial1" fo:font-size="10pt" fo:font-style="italic" fo:font-weight="bold" style:font-size-asian="10pt" style:font-size-complex="10pt"/>
    </style:style>
    <style:style style:name="P73" style:family="paragraph" style:parent-style-name="Table_20_Contents">
      <style:paragraph-properties fo:margin-top="0cm" fo:margin-bottom="0.499cm" fo:text-align="end" style:justify-single-word="false"/>
      <style:text-properties fo:color="#000000" style:font-name="Arial1" fo:font-size="10pt" fo:font-style="italic" fo:font-weight="bold" style:font-size-asian="10pt" style:font-size-complex="10pt"/>
    </style:style>
    <style:style style:name="P74" style:family="paragraph" style:parent-style-name="Table_20_Contents">
      <style:paragraph-properties fo:margin-top="0cm" fo:margin-bottom="0.499cm" fo:text-align="center" style:justify-single-word="false"/>
      <style:text-properties fo:color="#000000" style:font-name="Arial1" fo:font-size="10pt" fo:font-style="italic" style:font-size-asian="10pt" style:font-size-complex="10pt"/>
    </style:style>
    <style:style style:name="P75" style:family="paragraph" style:parent-style-name="Table_20_Contents">
      <style:paragraph-properties fo:margin-top="0cm" fo:margin-bottom="0.499cm" fo:text-align="start" style:justify-single-word="false"/>
      <style:text-properties fo:color="#000000" style:font-name="Arial1" fo:font-size="10pt" fo:font-style="italic" style:font-size-asian="10pt" style:font-size-complex="10pt"/>
    </style:style>
    <style:style style:name="P76" style:family="paragraph" style:parent-style-name="Table_20_Contents">
      <style:paragraph-properties fo:margin-top="0cm" fo:margin-bottom="0.499cm" fo:text-align="end" style:justify-single-word="false"/>
      <style:text-properties fo:color="#000000" style:font-name="Arial1" fo:font-size="10pt" fo:font-style="italic" style:font-size-asian="10pt" style:font-size-complex="10pt"/>
    </style:style>
    <style:style style:name="P77" style:family="paragraph" style:parent-style-name="Table_20_Contents">
      <style:paragraph-properties fo:margin-top="0cm" fo:margin-bottom="0.499cm" fo:text-align="start" style:justify-single-word="false"/>
    </style:style>
    <style:style style:name="P78" style:family="paragraph" style:parent-style-name="Table_20_Contents">
      <style:paragraph-properties fo:margin-top="0cm" fo:margin-bottom="0.499cm" fo:text-align="justify" style:justify-single-word="false"/>
    </style:style>
    <style:style style:name="P79" style:family="paragraph" style:parent-style-name="Table_20_Contents">
      <style:paragraph-properties fo:margin-top="0cm" fo:margin-bottom="0.499cm"/>
      <style:text-properties style:font-name="Arial1" fo:font-size="10pt" fo:font-weight="bold" style:font-size-asian="10pt" style:font-size-complex="10pt"/>
    </style:style>
    <style:style style:name="P80" style:family="paragraph" style:parent-style-name="Table_20_Contents">
      <style:paragraph-properties fo:margin-top="0cm" fo:margin-bottom="0.499cm"/>
      <style:text-properties style:font-name="Arial1" fo:font-size="10pt" style:font-size-asian="10pt" style:font-size-complex="10pt"/>
    </style:style>
    <style:style style:name="P81" style:family="paragraph" style:parent-style-name="Table_20_Contents">
      <style:paragraph-properties fo:margin-top="0cm" fo:margin-bottom="0.499cm" fo:text-align="center" style:justify-single-word="false"/>
      <style:text-properties style:font-name="Arial1" fo:font-size="10pt" fo:font-style="italic" fo:font-weight="bold" style:font-size-asian="10pt" style:font-size-complex="10pt"/>
    </style:style>
    <style:style style:name="P82" style:family="paragraph" style:parent-style-name="Table_20_Contents">
      <style:paragraph-properties fo:margin-top="0cm" fo:margin-bottom="0.499cm" fo:text-align="start" style:justify-single-word="false"/>
      <style:text-properties style:font-name="Arial1" fo:font-size="10pt" fo:font-style="italic" fo:font-weight="bold" style:font-size-asian="10pt" style:font-size-complex="10pt"/>
    </style:style>
    <style:style style:name="P83" style:family="paragraph" style:parent-style-name="Table_20_Contents">
      <style:paragraph-properties fo:margin-top="0cm" fo:margin-bottom="0.499cm" fo:text-align="end" style:justify-single-word="false"/>
      <style:text-properties style:font-name="Arial1" fo:font-size="10pt" fo:font-style="italic" fo:font-weight="bold" style:font-size-asian="10pt" style:font-size-complex="10pt"/>
    </style:style>
    <style:style style:name="P84" style:family="paragraph" style:parent-style-name="Table_20_Contents">
      <style:paragraph-properties fo:margin-top="0cm" fo:margin-bottom="0.499cm" fo:text-align="center" style:justify-single-word="false"/>
      <style:text-properties style:font-name="Arial1" fo:font-size="10pt" fo:font-style="italic" style:font-size-asian="10pt" style:font-size-complex="10pt"/>
    </style:style>
    <style:style style:name="P85" style:family="paragraph" style:parent-style-name="Table_20_Contents">
      <style:paragraph-properties fo:margin-top="0cm" fo:margin-bottom="0.499cm" fo:text-align="start" style:justify-single-word="false"/>
      <style:text-properties style:font-name="Arial1" fo:font-size="10pt" fo:font-style="italic" style:font-size-asian="10pt" style:font-size-complex="10pt"/>
    </style:style>
    <style:style style:name="P86" style:family="paragraph" style:parent-style-name="Table_20_Contents">
      <style:paragraph-properties fo:margin-top="0cm" fo:margin-bottom="0.499cm" fo:text-align="end" style:justify-single-word="false"/>
      <style:text-properties style:font-name="Arial1" fo:font-size="10pt" fo:font-style="italic" style:font-size-asian="10pt" style:font-size-complex="10pt"/>
    </style:style>
    <style:style style:name="P87" style:family="paragraph" style:parent-style-name="Table_20_Contents">
      <style:paragraph-properties fo:margin-top="0cm" fo:margin-bottom="0.499cm" fo:text-align="justify" style:justify-single-word="false"/>
      <style:text-properties style:font-name="Arial1" fo:font-size="10pt" fo:font-style="italic" style:font-size-asian="10pt" style:font-size-complex="10pt"/>
    </style:style>
    <style:style style:name="P88" style:family="paragraph" style:parent-style-name="Table_20_Contents">
      <style:paragraph-properties fo:margin-top="0cm" fo:margin-bottom="0.499cm" fo:text-align="start" style:justify-single-word="false"/>
      <style:text-properties style:font-name="Arial1" fo:font-size="8pt" fo:font-weight="bold" style:font-size-asian="8pt" style:font-size-complex="8pt"/>
    </style:style>
    <style:style style:name="P89" style:family="paragraph" style:parent-style-name="Table_20_Contents">
      <style:paragraph-properties fo:margin-top="0cm" fo:margin-bottom="0.499cm" fo:text-align="center" style:justify-single-word="false"/>
      <style:text-properties style:font-name="Arial1" fo:font-size="8pt" fo:font-weight="bold" style:font-size-asian="8pt" style:font-size-complex="8pt"/>
    </style:style>
    <style:style style:name="P90" style:family="paragraph" style:parent-style-name="Table_20_Contents">
      <style:paragraph-properties fo:margin-top="0cm" fo:margin-bottom="0.499cm" fo:text-align="end" style:justify-single-word="false"/>
      <style:text-properties style:font-name="Arial1" fo:font-size="8pt" fo:font-weight="bold" style:font-size-asian="8pt" style:font-size-complex="8pt"/>
    </style:style>
    <style:style style:name="P91" style:family="paragraph" style:parent-style-name="Table_20_Contents">
      <style:paragraph-properties fo:margin-top="0cm" fo:margin-bottom="0.499cm" fo:text-align="start" style:justify-single-word="false"/>
      <style:text-properties style:font-name="Arial1" fo:font-size="8pt" style:font-size-asian="8pt" style:font-size-complex="8pt"/>
    </style:style>
    <style:style style:name="P92" style:family="paragraph" style:parent-style-name="Table_20_Contents">
      <style:paragraph-properties fo:margin-top="0cm" fo:margin-bottom="0.499cm" fo:text-align="end" style:justify-single-word="false"/>
      <style:text-properties style:font-name="Arial1" fo:font-size="8pt" style:font-size-asian="8pt" style:font-size-complex="8pt"/>
    </style:style>
    <style:style style:name="P93" style:family="paragraph" style:parent-style-name="Table_20_Contents">
      <style:paragraph-properties fo:margin-top="0cm" fo:margin-bottom="0.499cm" fo:text-align="center" style:justify-single-word="false"/>
      <style:text-properties style:font-name="Arial1" fo:font-size="8pt" style:font-size-asian="8pt" style:font-size-complex="8pt"/>
    </style:style>
    <style:style style:name="P94" style:family="paragraph" style:parent-style-name="Table_20_Contents">
      <style:paragraph-properties fo:margin-top="0cm" fo:margin-bottom="0.499cm" fo:text-align="end" style:justify-single-word="false"/>
      <style:text-properties fo:color="#ff0000" style:font-name="Arial1" fo:font-size="10pt" fo:font-style="italic" style:font-size-asian="10pt" style:font-size-complex="10pt"/>
    </style:style>
    <style:style style:name="P95" style:family="paragraph" style:parent-style-name="Table_20_Heading">
      <style:paragraph-properties fo:margin-top="0cm" fo:margin-bottom="0.499cm" fo:text-align="center" style:justify-single-word="false"/>
      <style:text-properties style:font-name="Arial1" fo:font-size="10pt" style:font-size-asian="10pt" style:font-size-complex="10pt"/>
    </style:style>
    <style:style style:name="P96" style:family="paragraph" style:parent-style-name="Table_20_Heading">
      <style:paragraph-properties fo:margin-top="0cm" fo:margin-bottom="0.499cm" fo:text-align="center" style:justify-single-word="false"/>
      <style:text-properties fo:color="#ffffff" style:font-name="Arial1" fo:font-size="10pt" fo:font-style="italic" style:font-size-asian="10pt" style:font-size-complex="10pt"/>
    </style:style>
    <style:style style:name="P97" style:family="paragraph" style:parent-style-name="Standard">
      <style:text-properties style:font-name="Arial1" fo:font-size="10pt" fo:font-weight="normal" style:font-size-asian="10pt" style:font-weight-asian="normal" style:font-name-complex="Arial Narrow" style:font-size-complex="10pt" style:font-style-complex="italic" style:font-weight-complex="normal"/>
    </style:style>
    <style:style style:name="P98" style:family="paragraph" style:parent-style-name="Standard">
      <style:text-properties style:font-name="Arial1" fo:font-size="10pt" fo:font-weight="bold" style:font-name-asian="Times New Roman" style:font-size-asian="10pt" style:font-weight-asian="bold" style:font-size-complex="10pt" style:font-weight-complex="bold"/>
    </style:style>
    <style:style style:name="P99" style:family="paragraph" style:parent-style-name="Standard">
      <style:paragraph-properties fo:text-align="center" style:justify-single-word="false"/>
      <style:text-properties style:font-name="Arial1" fo:font-size="10pt" fo:font-weight="bold" style:font-size-asian="10pt" style:font-weight-asian="bold" style:font-size-complex="10pt" style:font-weight-complex="bold"/>
    </style:style>
    <style:style style:name="P100" style:family="paragraph" style:parent-style-name="Standard">
      <style:paragraph-properties fo:text-align="justify" style:justify-single-word="false"/>
      <style:text-properties style:font-name="Arial1" fo:font-size="10pt" fo:font-weight="bold" style:font-size-asian="10pt" style:font-weight-asian="bold" style:font-size-complex="10pt" style:font-weight-complex="bold"/>
    </style:style>
    <style:style style:name="P101" style:family="paragraph" style:parent-style-name="Standard">
      <style:paragraph-properties fo:text-align="center" style:justify-single-word="false"/>
      <style:text-properties style:font-name="Arial1" fo:font-size="10pt" style:font-size-asian="10pt" style:font-size-complex="10pt"/>
    </style:style>
    <style:style style:name="P102" style:family="paragraph" style:parent-style-name="Standard">
      <style:paragraph-properties fo:text-align="justify" style:justify-single-word="false"/>
      <style:text-properties style:font-name="Arial1" fo:font-size="10pt" style:font-size-asian="10pt" style:font-size-complex="10pt"/>
    </style:style>
    <style:style style:name="P103" style:family="paragraph" style:parent-style-name="Standard">
      <style:paragraph-properties fo:text-align="justify" style:justify-single-word="false">
        <style:tab-stops>
          <style:tab-stop style:position="-0.25cm"/>
        </style:tab-stops>
      </style:paragraph-properties>
      <style:text-properties style:font-name="Arial1" fo:font-size="10pt" style:font-size-asian="10pt" style:font-name-complex="Times New Roman" style:font-size-complex="10pt"/>
    </style:style>
    <style:style style:name="P104" style:family="paragraph" style:parent-style-name="Standard">
      <style:paragraph-properties fo:text-align="center" style:justify-single-word="false" fo:orphans="2" fo:widows="2" style:snap-to-layout-grid="false"/>
      <style:text-properties style:font-name="Arial1" fo:font-size="10pt" fo:language="es" fo:country="ES" fo:font-weight="bold" style:font-size-asian="10pt" style:font-weight-asian="bold" style:font-name-complex="Times New Roman" style:font-size-complex="10pt" style:font-weight-complex="bold"/>
    </style:style>
    <style:style style:name="P105" style:family="paragraph" style:parent-style-name="Standard">
      <style:paragraph-properties fo:text-align="justify" style:justify-single-word="false" fo:orphans="2" fo:widows="2" style:snap-to-layout-grid="false"/>
      <style:text-properties style:font-name="Arial1" fo:font-size="10pt" fo:language="es" fo:country="ES" fo:font-weight="bold" style:font-size-asian="10pt" style:font-weight-asian="bold" style:font-name-complex="Times New Roman" style:font-size-complex="10pt" style:font-weight-complex="bold"/>
    </style:style>
    <style:style style:name="P106" style:family="paragraph" style:parent-style-name="Standard">
      <style:paragraph-properties fo:text-align="justify" style:justify-single-word="false"/>
      <style:text-properties style:font-name="Arial1" fo:font-size="10pt" fo:font-style="normal" style:font-size-asian="10pt" style:font-style-asian="normal" style:font-size-complex="10pt" style:font-style-complex="normal"/>
    </style:style>
    <style:style style:name="P107" style:family="paragraph" style:parent-style-name="Standard">
      <style:paragraph-properties fo:text-align="justify" style:justify-single-word="false"/>
      <style:text-properties style:font-name="Arial1" fo:font-size="10pt" fo:font-style="normal" style:font-name-asian="ArialMT" style:font-size-asian="10pt" style:font-style-asian="normal" style:font-name-complex="ArialMT" style:font-size-complex="10pt" style:font-style-complex="normal"/>
    </style:style>
    <style:style style:name="P108" style:family="paragraph" style:parent-style-name="Standard">
      <style:paragraph-properties fo:text-align="center" style:justify-single-word="false"/>
      <style:text-properties style:font-name="Arial1" fo:font-size="10pt" fo:font-style="normal" fo:font-weight="bold" style:font-name-asian="ArialMT" style:font-size-asian="10pt" style:font-style-asian="normal" style:font-weight-asian="bold" style:font-name-complex="ArialMT" style:font-size-complex="10pt" style:font-style-complex="normal" style:font-weight-complex="bold"/>
    </style:style>
    <style:style style:name="P109" style:family="paragraph" style:parent-style-name="Standard">
      <style:paragraph-properties fo:text-align="justify" style:justify-single-word="false"/>
      <style:text-properties style:font-name="Arial1" fo:font-size="10pt" fo:font-style="normal" fo:font-weight="bold" style:font-size-asian="10pt" style:font-style-asian="normal" style:font-weight-asian="bold" style:font-size-complex="10pt" style:font-style-complex="normal" style:font-weight-complex="bold"/>
    </style:style>
    <style:style style:name="P110" style:family="paragraph" style:parent-style-name="Standard">
      <style:paragraph-properties fo:text-align="justify" style:justify-single-word="false"/>
      <style:text-properties style:font-name="Arial1" fo:font-size="10pt" fo:font-style="normal" fo:font-weight="normal" style:font-size-asian="10pt" style:font-style-asian="normal" style:font-weight-asian="normal" style:font-size-complex="10pt" style:font-style-complex="normal" style:font-weight-complex="normal"/>
    </style:style>
    <style:style style:name="P111" style:family="paragraph" style:parent-style-name="Standard">
      <style:paragraph-properties fo:text-align="justify" style:justify-single-word="false"/>
      <style:text-properties style:font-name="Arial1" fo:font-size="9pt" fo:font-style="italic" style:font-size-asian="9pt" style:font-style-asian="italic" style:font-size-complex="9pt" style:font-style-complex="italic"/>
    </style:style>
    <style:style style:name="P112" style:family="paragraph" style:parent-style-name="Standard">
      <style:paragraph-properties fo:text-align="start" style:justify-single-word="false">
        <style:tab-stops/>
      </style:paragraph-properties>
      <style:text-properties style:font-name="Arial1" fo:font-size="9pt" fo:font-style="italic" style:font-size-asian="9pt" style:font-style-asian="italic" style:font-size-complex="9pt" style:font-style-complex="italic"/>
    </style:style>
    <style:style style:name="P113" style:family="paragraph" style:parent-style-name="Standard">
      <style:paragraph-properties fo:text-align="end" style:justify-single-word="false">
        <style:tab-stops/>
      </style:paragraph-properties>
      <style:text-properties style:font-name="Arial1" fo:font-size="9pt" fo:font-style="italic" style:font-size-asian="9pt" style:font-style-asian="italic" style:font-size-complex="9pt" style:font-style-complex="italic"/>
    </style:style>
    <style:style style:name="P114" style:family="paragraph" style:parent-style-name="Standard">
      <style:text-properties style:font-name="Arial1" fo:font-size="9pt" fo:font-style="italic" fo:font-weight="normal" style:font-size-asian="9pt" style:font-style-asian="italic" style:font-weight-asian="normal" style:font-size-complex="9pt" style:font-style-complex="italic" style:font-weight-complex="normal"/>
    </style:style>
    <style:style style:name="P115" style:family="paragraph" style:parent-style-name="Standard">
      <style:paragraph-properties fo:text-align="justify" style:justify-single-word="false"/>
      <style:text-properties style:font-name="Arial1" fo:font-size="9pt" fo:font-style="italic" fo:font-weight="normal" style:font-size-asian="9pt" style:font-style-asian="italic" style:font-weight-asian="normal" style:font-size-complex="9pt" style:font-style-complex="italic" style:font-weight-complex="normal"/>
    </style:style>
    <style:style style:name="P116" style:family="paragraph" style:parent-style-name="Standard">
      <style:paragraph-properties fo:text-align="start" style:justify-single-word="false"/>
      <style:text-properties style:font-name="Arial1" fo:font-size="9pt" fo:font-style="italic" fo:font-weight="bold" style:font-size-asian="9pt" style:font-style-asian="italic" style:font-weight-asian="bold" style:font-size-complex="9pt" style:font-style-complex="italic" style:font-weight-complex="bold"/>
    </style:style>
    <style:style style:name="P117" style:family="paragraph" style:parent-style-name="Standard">
      <style:paragraph-properties fo:text-align="start" style:justify-single-word="false">
        <style:tab-stops/>
      </style:paragraph-properties>
      <style:text-properties style:font-name="Arial1" fo:font-size="9pt" fo:font-style="italic" fo:font-weight="bold" style:font-size-asian="9pt" style:font-style-asian="italic" style:font-weight-asian="bold" style:font-size-complex="9pt" style:font-style-complex="italic" style:font-weight-complex="bold"/>
    </style:style>
    <style:style style:name="P118" style:family="paragraph" style:parent-style-name="Standard">
      <style:paragraph-properties fo:text-align="center" style:justify-single-word="false"/>
      <style:text-properties style:font-name="Arial1" fo:font-size="9pt" fo:font-style="italic" fo:font-weight="bold" style:font-size-asian="9pt" style:font-style-asian="italic" style:font-weight-asian="bold" style:font-size-complex="9pt" style:font-style-complex="italic" style:font-weight-complex="bold"/>
    </style:style>
    <style:style style:name="P119" style:family="paragraph" style:parent-style-name="Standard">
      <style:paragraph-properties fo:text-align="justify" style:justify-single-word="false"/>
      <style:text-properties style:font-name="Arial1" fo:font-size="9pt" fo:font-style="italic" fo:font-weight="bold" style:font-size-asian="9pt" style:font-style-asian="italic" style:font-weight-asian="bold" style:font-size-complex="9pt" style:font-style-complex="italic" style:font-weight-complex="bold"/>
    </style:style>
    <style:style style:name="P120" style:family="paragraph" style:parent-style-name="Standard">
      <style:paragraph-properties fo:text-align="end" style:justify-single-word="false">
        <style:tab-stops/>
      </style:paragraph-properties>
      <style:text-properties style:font-name="Arial1" fo:font-size="9pt" fo:font-style="italic" fo:font-weight="bold" style:font-size-asian="9pt" style:font-style-asian="italic" style:font-weight-asian="bold" style:font-size-complex="9pt" style:font-style-complex="italic" style:font-weight-complex="bold"/>
    </style:style>
    <style:style style:name="P121" style:family="paragraph" style:parent-style-name="Standard">
      <style:paragraph-properties fo:text-align="center" style:justify-single-word="false">
        <style:tab-stops/>
      </style:paragraph-properties>
      <style:text-properties style:font-name="Arial1" fo:font-size="9pt" fo:font-style="italic" fo:font-weight="bold" style:font-size-asian="9pt" style:font-style-asian="italic" style:font-weight-asian="bold" style:font-size-complex="9pt" style:font-style-complex="italic"/>
    </style:style>
    <style:style style:name="P122" style:family="paragraph" style:parent-style-name="Standard">
      <style:paragraph-properties fo:text-align="justify" style:justify-single-word="false"/>
      <style:text-properties style:font-name="Arial1" fo:font-size="9pt" fo:font-style="italic" style:text-underline-style="solid" style:text-underline-width="auto" style:text-underline-color="font-color" fo:font-weight="bold" style:font-size-asian="9pt" style:font-style-asian="italic" style:font-weight-asian="bold" style:font-size-complex="9pt" style:font-style-complex="italic" style:font-weight-complex="bold"/>
    </style:style>
    <style:style style:name="P123" style:family="paragraph" style:parent-style-name="Standard">
      <style:paragraph-properties fo:text-align="center" style:justify-single-word="false"/>
      <style:text-properties style:font-name="Arial1" fo:font-size="9pt" fo:font-style="italic" style:text-underline-style="solid" style:text-underline-width="auto" style:text-underline-color="font-color" fo:font-weight="bold" style:font-size-asian="9pt" style:font-style-asian="italic" style:font-weight-asian="bold" style:font-size-complex="9pt" style:font-style-complex="italic" style:font-weight-complex="bold"/>
    </style:style>
    <style:style style:name="P124" style:family="paragraph" style:parent-style-name="Standard">
      <style:paragraph-properties fo:text-align="start" style:justify-single-word="false">
        <style:tab-stops/>
      </style:paragraph-properties>
      <style:text-properties style:font-name="Arial1" fo:font-size="9pt" fo:font-style="italic" fo:background-color="transparent" style:font-size-asian="9pt" style:font-style-asian="italic" style:font-size-complex="9pt" style:font-style-complex="italic"/>
    </style:style>
    <style:style style:name="P125" style:family="paragraph" style:parent-style-name="Standard">
      <style:paragraph-properties fo:text-align="end" style:justify-single-word="false">
        <style:tab-stops/>
      </style:paragraph-properties>
      <style:text-properties style:font-name="Arial1" fo:font-size="9pt" fo:font-style="italic" fo:background-color="transparent" style:font-size-asian="9pt" style:font-style-asian="italic" style:font-size-complex="9pt" style:font-style-complex="italic"/>
    </style:style>
    <style:style style:name="P126" style:family="paragraph" style:parent-style-name="Standard">
      <style:paragraph-properties fo:text-align="justify" style:justify-single-word="false"/>
    </style:style>
    <style:style style:name="P127" style:family="paragraph" style:parent-style-name="Standard">
      <style:paragraph-properties fo:text-align="end" style:justify-single-word="false"/>
      <style:text-properties style:use-window-font-color="true" style:font-name="Arial1" fo:font-size="10pt" fo:font-style="normal" fo:font-weight="bold" style:font-size-asian="10pt" style:font-style-asian="normal" style:font-weight-asian="bold" style:font-size-complex="10pt" style:font-style-complex="normal" style:font-weight-complex="bold"/>
    </style:style>
    <style:style style:name="P128" style:family="paragraph" style:parent-style-name="Standard">
      <style:paragraph-properties fo:text-align="center" style:justify-single-word="false" fo:orphans="2" fo:widows="2" style:snap-to-layout-grid="false"/>
      <style:text-properties style:use-window-font-color="true" style:font-name="Arial1" fo:font-size="10pt" fo:language="es" fo:country="ES" style:font-size-asian="10pt" style:font-name-complex="Times New Roman" style:font-size-complex="10pt"/>
    </style:style>
    <style:style style:name="P129" style:family="paragraph" style:parent-style-name="Standard">
      <style:paragraph-properties fo:text-align="end" style:justify-single-word="false" fo:orphans="2" fo:widows="2" style:snap-to-layout-grid="false"/>
      <style:text-properties style:use-window-font-color="true" style:font-name="Arial1" fo:font-size="10pt" fo:language="es" fo:country="ES" style:font-size-asian="10pt" style:font-name-complex="Times New Roman" style:font-size-complex="10pt"/>
    </style:style>
    <style:style style:name="P130" style:family="paragraph" style:parent-style-name="Standard">
      <style:paragraph-properties fo:text-align="justify" style:justify-single-word="false" fo:orphans="2" fo:widows="2" style:snap-to-layout-grid="false"/>
      <style:text-properties style:use-window-font-color="true" style:font-name="Arial1" fo:font-size="10pt" fo:language="es" fo:country="ES" fo:font-weight="bold" style:font-size-asian="10pt" style:font-weight-asian="bold" style:font-name-complex="Times New Roman" style:font-size-complex="10pt" style:font-weight-complex="bold"/>
    </style:style>
    <style:style style:name="P131" style:family="paragraph" style:parent-style-name="Standard">
      <style:paragraph-properties fo:text-align="end" style:justify-single-word="false" fo:orphans="2" fo:widows="2" style:snap-to-layout-grid="false"/>
      <style:text-properties style:use-window-font-color="true" style:font-name="Arial1" fo:font-size="10pt" fo:language="es" fo:country="ES" fo:font-weight="bold" style:font-size-asian="10pt" style:font-weight-asian="bold" style:font-name-complex="Times New Roman" style:font-size-complex="10pt" style:font-weight-complex="bold"/>
    </style:style>
    <style:style style:name="P132" style:family="paragraph" style:parent-style-name="Standard">
      <style:paragraph-properties fo:text-align="end" style:justify-single-word="false" fo:orphans="2" fo:widows="2" style:snap-to-layout-grid="false"/>
      <style:text-properties style:use-window-font-color="true" style:font-name="Arial1" fo:font-size="10pt" fo:language="es" fo:country="ES" fo:font-weight="normal" style:font-size-asian="10pt" style:font-weight-asian="normal" style:font-name-complex="Times New Roman" style:font-size-complex="10pt" style:font-weight-complex="normal"/>
    </style:style>
    <style:style style:name="P133" style:family="paragraph" style:parent-style-name="Standard">
      <style:paragraph-properties fo:text-align="end" style:justify-single-word="false"/>
      <style:text-properties style:use-window-font-color="true" style:font-name="Arial1" fo:font-size="10pt" fo:font-weight="bold" style:font-size-asian="10pt" style:font-weight-asian="bold" style:font-size-complex="10pt" style:font-weight-complex="bold"/>
    </style:style>
    <style:style style:name="P134" style:family="paragraph" style:parent-style-name="Standard">
      <style:paragraph-properties fo:text-align="center" style:justify-single-word="false">
        <style:tab-stops>
          <style:tab-stop style:position="0cm"/>
        </style:tab-stops>
      </style:paragraph-properties>
      <style:text-properties style:use-window-font-color="true" style:font-name="Arial1" fo:font-size="10pt" fo:font-weight="bold" style:font-size-asian="10pt" style:font-weight-asian="bold" style:font-name-complex="Times New Roman" style:font-size-complex="10pt" style:font-weight-complex="bold"/>
    </style:style>
    <style:style style:name="P135" style:family="paragraph" style:parent-style-name="Standard">
      <style:paragraph-properties fo:text-align="center" style:justify-single-word="false">
        <style:tab-stops>
          <style:tab-stop style:position="-0.25cm"/>
        </style:tab-stops>
      </style:paragraph-properties>
      <style:text-properties style:use-window-font-color="true" style:font-name="Arial1" fo:font-size="10pt" fo:font-weight="bold" style:font-size-asian="10pt" style:font-weight-asian="bold" style:font-name-complex="Times New Roman" style:font-size-complex="10pt" style:font-weight-complex="bold"/>
    </style:style>
    <style:style style:name="P136" style:family="paragraph" style:parent-style-name="Standard">
      <style:paragraph-properties fo:text-align="end" style:justify-single-word="false"/>
      <style:text-properties style:use-window-font-color="true" style:font-name="Arial1" fo:font-size="10pt" fo:font-weight="bold" fo:background-color="transparent" style:font-size-asian="10pt" style:font-weight-asian="bold" style:font-size-complex="10pt" style:font-weight-complex="bold"/>
    </style:style>
    <style:style style:name="P137" style:family="paragraph" style:parent-style-name="Standard">
      <style:paragraph-properties fo:text-align="start" style:justify-single-word="false" fo:orphans="2" fo:widows="2" style:snap-to-layout-grid="false"/>
      <style:text-properties fo:color="#c9211e" style:font-name="Arial1" fo:font-size="10pt" fo:language="es" fo:country="ES" fo:font-weight="bold" style:font-size-asian="10pt" style:font-weight-asian="bold" style:font-name-complex="Times New Roman" style:font-size-complex="10pt" style:font-weight-complex="bold"/>
    </style:style>
    <style:style style:name="P138" style:family="paragraph" style:parent-style-name="Standard">
      <style:paragraph-properties fo:text-align="end" style:justify-single-word="false" fo:orphans="2" fo:widows="2" style:snap-to-layout-grid="false"/>
      <style:text-properties fo:color="#c9211e" style:font-name="Arial1" fo:font-size="10pt" fo:language="es" fo:country="ES" fo:font-weight="bold" style:font-size-asian="10pt" style:font-weight-asian="bold" style:font-name-complex="Times New Roman" style:font-size-complex="10pt" style:font-weight-complex="bold"/>
    </style:style>
    <style:style style:name="P139" style:family="paragraph" style:parent-style-name="Standard">
      <style:paragraph-properties fo:text-align="justify" style:justify-single-word="false">
        <style:tab-stops>
          <style:tab-stop style:position="-0.25cm"/>
        </style:tab-stops>
      </style:paragraph-properties>
      <style:text-properties fo:color="#ff3300" style:font-name="Arial1" fo:font-size="10pt" style:font-size-asian="10pt" style:font-name-complex="Times New Roman" style:font-size-complex="10pt"/>
    </style:style>
    <style:style style:name="P140" style:family="paragraph" style:parent-style-name="Standard">
      <style:paragraph-properties fo:text-align="justify" style:justify-single-word="false"/>
      <style:text-properties fo:color="#000000" style:font-name="Arial1" fo:font-size="10pt" fo:font-style="normal" fo:font-weight="bold" fo:background-color="transparent" style:font-name-asian="ArialMT" style:font-size-asian="10pt" style:font-style-asian="normal" style:font-weight-asian="bold" style:font-name-complex="ArialMT" style:font-size-complex="10pt" style:font-style-complex="normal" style:font-weight-complex="bold"/>
    </style:style>
    <style:style style:name="P141" style:family="paragraph" style:parent-style-name="Text_20_body">
      <style:paragraph-properties fo:margin-left="0cm" fo:margin-right="0cm" fo:text-indent="1.058cm" style:auto-text-indent="false"/>
      <style:text-properties style:font-name="Arial1" fo:font-size="10pt"/>
    </style:style>
    <style:style style:name="P142" style:family="paragraph" style:parent-style-name="Table_20_Heading">
      <style:text-properties style:font-name="Arial1" fo:font-size="10pt" style:font-size-asian="10pt" style:font-size-complex="10pt"/>
    </style:style>
    <style:style style:name="P143" style:family="paragraph" style:parent-style-name="Text_20_body_20_indent">
      <style:paragraph-properties fo:margin-left="0cm" fo:margin-right="0cm" fo:text-indent="1.251cm" style:auto-text-indent="false"/>
      <style:text-properties style:font-name="Arial1" fo:font-size="10pt" fo:language="es" fo:country="ES" fo:font-weight="normal" style:font-size-asian="10pt" style:font-weight-asian="normal" style:font-name-complex="Times New Roman" style:font-size-complex="10pt" style:font-weight-complex="normal"/>
    </style:style>
    <style:style style:name="P144" style:family="paragraph" style:parent-style-name="Text_20_body_20_indent">
      <style:paragraph-properties fo:margin-left="0cm" fo:margin-right="0cm" fo:text-indent="1.251cm" style:auto-text-indent="false"/>
      <style:text-properties style:font-name="Arial1" fo:font-size="10pt" style:font-size-asian="10pt" style:font-name-complex="Times New Roman" style:font-size-complex="10pt"/>
    </style:style>
    <style:style style:name="P145" style:family="paragraph" style:parent-style-name="Standard">
      <style:paragraph-properties fo:margin-left="0cm" fo:margin-right="0cm" fo:text-align="justify" style:justify-single-word="false" fo:text-indent="1.251cm" style:auto-text-indent="false"/>
      <style:text-properties style:font-name="Arial1" fo:font-size="10pt" style:font-size-asian="10pt" style:font-name-complex="Times New Roman" style:font-size-complex="10pt"/>
    </style:style>
    <style:style style:name="P146" style:family="paragraph" style:parent-style-name="Standard">
      <style:paragraph-properties fo:margin-left="0cm" fo:margin-right="0cm" fo:text-align="justify" style:justify-single-word="false" fo:text-indent="1.251cm" style:auto-text-indent="false">
        <style:tab-stops>
          <style:tab-stop style:position="-0.25cm"/>
        </style:tab-stops>
      </style:paragraph-properties>
      <style:text-properties style:font-name="Arial1" fo:font-size="10pt" style:font-size-asian="10pt" style:font-name-complex="Times New Roman" style:font-size-complex="10pt"/>
    </style:style>
    <style:style style:name="P147" style:family="paragraph" style:parent-style-name="Standard">
      <style:paragraph-properties fo:margin-left="0cm" fo:margin-right="0cm" fo:line-height="100%" fo:text-align="justify" style:justify-single-word="false" fo:text-indent="1.251cm" style:auto-text-indent="false"/>
      <style:text-properties style:font-name="Arial1" fo:font-size="10pt" style:font-size-asian="10pt" style:font-name-complex="Times New Roman" style:font-size-complex="10pt"/>
    </style:style>
    <style:style style:name="P148" style:family="paragraph" style:parent-style-name="Standard">
      <style:paragraph-properties fo:margin-left="0cm" fo:margin-right="0cm" fo:text-align="justify" style:justify-single-word="false" fo:text-indent="1.251cm" style:auto-text-indent="false"/>
      <style:text-properties style:font-name="Arial1" fo:font-size="10pt" style:font-size-asian="10pt" style:font-size-complex="10pt"/>
    </style:style>
    <style:style style:name="P149" style:family="paragraph" style:parent-style-name="Standard">
      <style:paragraph-properties fo:margin-left="0cm" fo:margin-right="0cm" fo:text-align="justify" style:justify-single-word="false" fo:text-indent="1.251cm" style:auto-text-indent="false">
        <style:tab-stops>
          <style:tab-stop style:position="-0.25cm"/>
        </style:tab-stops>
      </style:paragraph-properties>
      <style:text-properties style:font-name="Arial1" fo:font-size="10pt" style:font-size-asian="10pt" style:font-size-complex="10pt"/>
    </style:style>
    <style:style style:name="P150" style:family="paragraph" style:parent-style-name="Standard">
      <style:paragraph-properties fo:margin-left="0cm" fo:margin-right="0cm" fo:text-align="justify" style:justify-single-word="false" fo:text-indent="1.251cm" style:auto-text-indent="false"/>
      <style:text-properties style:font-name="Arial1" fo:font-size="10pt" fo:font-weight="bold" style:font-size-asian="10pt" style:font-weight-asian="bold" style:font-name-complex="Times New Roman" style:font-size-complex="10pt" style:font-weight-complex="bold"/>
    </style:style>
    <style:style style:name="P151" style:family="paragraph" style:parent-style-name="Standard">
      <style:paragraph-properties fo:margin-left="0cm" fo:margin-right="0cm" fo:text-align="justify" style:justify-single-word="false" fo:text-indent="1.251cm" style:auto-text-indent="false"/>
      <style:text-properties style:font-name="Arial1" fo:font-size="10pt" style:text-underline-style="solid" style:text-underline-width="auto" style:text-underline-color="font-color" style:font-size-asian="10pt" style:font-name-complex="Times New Roman" style:font-size-complex="10pt"/>
    </style:style>
    <style:style style:name="P152" style:family="paragraph" style:parent-style-name="Standard">
      <style:paragraph-properties fo:margin-left="0cm" fo:margin-right="0cm" fo:text-align="justify" style:justify-single-word="false" fo:text-indent="1.251cm" style:auto-text-indent="false">
        <style:tab-stops>
          <style:tab-stop style:position="-0.25cm"/>
        </style:tab-stops>
      </style:paragraph-properties>
      <style:text-properties style:font-name="Arial1" fo:font-size="10pt" style:text-underline-style="solid" style:text-underline-width="auto" style:text-underline-color="font-color" fo:font-weight="bold" style:font-size-asian="10pt" style:font-weight-asian="bold" style:font-name-complex="Times New Roman" style:font-size-complex="10pt" style:font-weight-complex="bold"/>
    </style:style>
    <style:style style:name="P153" style:family="paragraph" style:parent-style-name="Standard">
      <style:paragraph-properties fo:margin-left="0cm" fo:margin-right="0cm" fo:text-align="justify" style:justify-single-word="false" fo:text-indent="1.251cm" style:auto-text-indent="false">
        <style:tab-stops>
          <style:tab-stop style:position="-0.25cm"/>
        </style:tab-stops>
      </style:paragraph-properties>
      <style:text-properties style:use-window-font-color="true" style:font-name="Arial1" fo:font-size="10pt" style:font-size-asian="10pt" style:font-name-complex="Times New Roman" style:font-size-complex="10pt"/>
    </style:style>
    <style:style style:name="P154" style:family="paragraph" style:parent-style-name="Standard">
      <style:paragraph-properties fo:margin-left="0cm" fo:margin-right="0cm" fo:text-align="justify" style:justify-single-word="false" fo:text-indent="1.251cm" style:auto-text-indent="false">
        <style:tab-stops>
          <style:tab-stop style:position="-0.25cm"/>
        </style:tab-stops>
      </style:paragraph-properties>
      <style:text-properties style:use-window-font-color="true" style:font-name="Arial1" fo:font-size="10pt" style:font-size-asian="10pt" style:font-size-complex="10pt"/>
    </style:style>
    <style:style style:name="P155" style:family="paragraph" style:parent-style-name="Standard">
      <style:paragraph-properties fo:margin-left="0cm" fo:margin-right="0cm" fo:text-align="justify" style:justify-single-word="false" fo:text-indent="1.251cm" style:auto-text-indent="false">
        <style:tab-stops>
          <style:tab-stop style:position="-0.25cm"/>
        </style:tab-stops>
      </style:paragraph-properties>
      <style:text-properties fo:color="#ff0000" style:font-name="Arial1" fo:font-size="10pt" style:font-size-asian="10pt" style:font-name-complex="Times New Roman" style:font-size-complex="10pt"/>
    </style:style>
    <style:style style:name="P156" style:family="paragraph" style:parent-style-name="Standard">
      <style:paragraph-properties fo:margin-left="0cm" fo:margin-right="0cm" fo:text-align="justify" style:justify-single-word="false" fo:text-indent="1.251cm" style:auto-text-indent="false">
        <style:tab-stops>
          <style:tab-stop style:position="-0.25cm"/>
        </style:tab-stops>
      </style:paragraph-properties>
      <style:text-properties fo:color="#ff3300" style:font-name="Arial1" fo:font-size="10pt" style:font-size-asian="10pt" style:font-name-complex="Times New Roman" style:font-size-complex="10pt"/>
    </style:style>
    <style:style style:name="P157" style:family="paragraph" style:parent-style-name="Standard">
      <style:paragraph-properties fo:margin-left="1.199cm" fo:margin-right="1.199cm" fo:text-align="justify" style:justify-single-word="false" fo:text-indent="1.251cm" style:auto-text-indent="false"/>
      <style:text-properties style:use-window-font-color="true" style:font-name="Arial1" fo:font-size="10pt" fo:language="es" fo:country="ES" fo:font-style="italic" style:text-underline-style="none" fo:font-weight="normal" style:font-size-asian="10pt" style:font-style-asian="italic" style:font-weight-asian="normal" style:font-name-complex="Times New Roman" style:font-size-complex="10pt" style:font-style-complex="italic" style:font-weight-complex="normal"/>
    </style:style>
    <style:style style:name="P158" style:family="paragraph" style:parent-style-name="Standard">
      <style:paragraph-properties fo:margin-left="1.199cm" fo:margin-right="1.199cm" fo:text-align="justify" style:justify-single-word="false" fo:text-indent="1.251cm" style:auto-text-indent="false"/>
      <style:text-properties style:font-name="Arial1" fo:font-size="10pt" fo:font-style="italic" style:font-size-asian="10pt" style:font-style-asian="italic" style:font-size-complex="10pt" style:font-style-complex="italic"/>
    </style:style>
    <style:style style:name="P159" style:family="paragraph" style:parent-style-name="Standard">
      <style:paragraph-properties fo:margin-left="1.199cm" fo:margin-right="1.199cm" fo:line-height="100%" fo:text-align="justify" style:justify-single-word="false" fo:text-indent="1.251cm" style:auto-text-indent="false"/>
      <style:text-properties style:font-name="Arial1" fo:font-size="10pt" fo:font-weight="bold" style:font-size-asian="10pt" style:font-weight-asian="bold" style:font-name-complex="Times New Roman" style:font-size-complex="10pt" style:font-weight-complex="bold"/>
    </style:style>
    <style:style style:name="P160" style:family="paragraph" style:parent-style-name="Standard">
      <style:paragraph-properties fo:margin-left="0cm" fo:margin-right="0.309cm" fo:text-align="center" style:justify-single-word="false" fo:orphans="2" fo:widows="2" fo:text-indent="0cm" style:auto-text-indent="false" style:snap-to-layout-grid="false"/>
      <style:text-properties style:font-name="Arial1" fo:font-size="10pt" fo:language="es" fo:country="ES" fo:font-weight="bold" style:font-size-asian="10pt" style:font-weight-asian="bold" style:font-name-complex="Times New Roman" style:font-size-complex="10pt" style:font-weight-complex="bold"/>
    </style:style>
    <style:style style:name="P161" style:family="paragraph" style:parent-style-name="Standard">
      <style:paragraph-properties fo:margin-left="1cm" fo:margin-right="1cm" fo:text-align="justify" style:justify-single-word="false" fo:text-indent="0cm" style:auto-text-indent="false" fo:background-color="#ffffff" style:text-autospace="none">
        <style:background-image/>
      </style:paragraph-properties>
      <style:text-properties style:font-name="Arial1" fo:font-size="9pt" fo:font-style="italic" style:font-name-asian="ArialMT" style:font-size-asian="9pt" style:font-style-asian="italic" style:font-name-complex="ArialMT" style:font-size-complex="9pt" style:font-style-complex="italic"/>
    </style:style>
    <style:style style:name="P162" style:family="paragraph" style:parent-style-name="Standard">
      <style:paragraph-properties fo:margin-left="1cm" fo:margin-right="1cm" fo:text-align="justify" style:justify-single-word="false" fo:text-indent="0cm" style:auto-text-indent="false"/>
      <style:text-properties fo:font-size="9pt" fo:font-style="italic" style:font-size-asian="9pt" style:font-style-asian="italic" style:font-size-complex="9pt" style:font-style-complex="italic"/>
    </style:style>
    <style:style style:name="P163" style:family="paragraph" style:parent-style-name="Standard">
      <style:paragraph-properties fo:margin-left="1cm" fo:margin-right="1cm" fo:text-align="center" style:justify-single-word="false" fo:text-indent="0cm" style:auto-text-indent="false"/>
      <style:text-properties style:font-name="Arial1" fo:font-size="9pt" fo:font-style="italic" fo:font-weight="bold" style:font-size-asian="9pt" style:font-style-asian="italic" style:font-weight-asian="bold" style:font-size-complex="9pt" style:font-style-complex="italic" style:font-weight-complex="bold"/>
    </style:style>
    <style:style style:name="P164" style:family="paragraph" style:parent-style-name="Standard">
      <style:paragraph-properties fo:margin-left="1cm" fo:margin-right="1cm" fo:text-align="justify" style:justify-single-word="false" fo:text-indent="0cm" style:auto-text-indent="false"/>
      <style:text-properties style:font-name="Arial1" fo:font-size="9pt" fo:font-style="italic" fo:font-weight="bold" style:font-size-asian="9pt" style:font-style-asian="italic" style:font-weight-asian="bold" style:font-size-complex="9pt" style:font-style-complex="italic" style:font-weight-complex="bold"/>
    </style:style>
    <style:style style:name="P165" style:family="paragraph" style:parent-style-name="Standard">
      <style:paragraph-properties fo:margin-left="1cm" fo:margin-right="1cm" fo:text-align="justify" style:justify-single-word="false" fo:text-indent="0cm" style:auto-text-indent="false"/>
      <style:text-properties style:font-name="Arial1" fo:font-size="9pt" fo:font-style="italic" fo:font-weight="normal" style:font-size-asian="9pt" style:font-style-asian="italic" style:font-weight-asian="normal" style:font-size-complex="9pt" style:font-style-complex="italic" style:font-weight-complex="normal"/>
    </style:style>
    <style:style style:name="P166" style:family="paragraph" style:parent-style-name="Standard">
      <style:paragraph-properties fo:margin-left="1cm" fo:margin-right="1cm" fo:text-align="justify" style:justify-single-word="false" fo:text-indent="0cm" style:auto-text-indent="false"/>
      <style:text-properties style:font-name="Arial1" fo:font-size="9pt" fo:font-style="italic" style:font-size-asian="9pt" style:font-style-asian="italic" style:font-size-complex="9pt" style:font-style-complex="italic"/>
    </style:style>
    <style:style style:name="P167" style:family="paragraph" style:parent-style-name="Standard">
      <style:paragraph-properties fo:margin-left="1cm" fo:margin-right="1cm" fo:text-align="justify" style:justify-single-word="false" fo:text-indent="0cm" style:auto-text-indent="false"/>
      <style:text-properties style:font-name="Arial1" fo:font-size="9pt" fo:font-style="italic" style:font-name-asian="ArialMT" style:font-size-asian="9pt" style:font-style-asian="italic" style:font-name-complex="ArialMT" style:font-size-complex="9pt" style:font-style-complex="italic"/>
    </style:style>
    <style:style style:name="P168" style:family="paragraph" style:parent-style-name="Standard">
      <style:paragraph-properties fo:margin-left="1cm" fo:margin-right="1cm" fo:text-align="justify" style:justify-single-word="false" fo:text-indent="0cm" style:auto-text-indent="false"/>
      <style:text-properties style:font-name="Arial1" fo:font-size="10pt" fo:font-style="normal" fo:font-weight="bold" style:font-size-asian="10pt" style:font-style-asian="normal" style:font-weight-asian="bold" style:font-size-complex="10pt" style:font-style-complex="normal" style:font-weight-complex="bold"/>
    </style:style>
    <style:style style:name="P169" style:family="paragraph" style:parent-style-name="Standard">
      <style:paragraph-properties fo:margin-left="1cm" fo:margin-right="1cm" fo:margin-top="0cm" fo:margin-bottom="0cm" fo:line-height="100%" fo:text-align="justify" style:justify-single-word="false" fo:text-indent="0cm" style:auto-text-indent="false"/>
      <style:text-properties fo:font-variant="normal" fo:text-transform="none" fo:color="#000000" style:text-outline="false" style:text-line-through-style="none" style:text-position="0% 100%" style:font-name="Arial1" fo:font-size="9pt" fo:letter-spacing="normal" fo:language="es" fo:country="ES" fo:font-style="italic" fo:text-shadow="none" style:text-underline-style="none" fo:font-weight="normal" style:text-underline-mode="continuous" style:text-overline-mode="continuous" style:text-line-through-mode="continuous" style:letter-kerning="false" fo:background-color="transparent" style:font-name-asian="lato-regular" style:font-size-asian="9pt" style:font-style-asian="italic" style:font-weight-asian="normal" style:font-name-complex="lato-regular" style:font-size-complex="9pt" style:font-style-complex="italic" style:font-weight-complex="normal" style:text-rotation-angle="0" style:text-rotation-scale="line-height" style:text-emphasize="none" style:text-combine="none" style:text-scale="100%" style:font-relief="none" text:display="true" style:text-overline-style="none" style:text-overline-color="font-color"/>
    </style:style>
    <style:style style:name="P170" style:family="paragraph" style:parent-style-name="Standard">
      <style:paragraph-properties fo:margin-left="0cm" fo:margin-right="1cm" fo:text-align="justify" style:justify-single-word="false" fo:text-indent="0cm" style:auto-text-indent="false" fo:background-color="#ffffff" style:text-autospace="none">
        <style:background-image/>
      </style:paragraph-properties>
      <style:text-properties style:font-name="Arial1" fo:font-size="9pt" fo:font-style="italic" style:font-name-asian="ArialMT" style:font-size-asian="9pt" style:font-style-asian="italic" style:font-name-complex="ArialMT" style:font-size-complex="9pt" style:font-style-complex="italic"/>
    </style:style>
    <style:style style:name="P171" style:family="paragraph" style:parent-style-name="Text_20_body">
      <style:paragraph-properties fo:margin-left="1.058cm" fo:margin-right="0cm" fo:text-align="justify" style:justify-single-word="false" fo:text-indent="0cm" style:auto-text-indent="false"/>
      <style:text-properties style:font-name="Arial1" fo:font-size="10pt" fo:font-weight="normal" style:font-size-asian="10pt" style:font-weight-asian="normal" style:font-size-complex="10pt" style:font-weight-complex="normal"/>
    </style:style>
    <style:style style:name="P172" style:family="paragraph" style:parent-style-name="Text_20_body">
      <style:paragraph-properties fo:margin-left="1.058cm" fo:margin-right="0cm" fo:text-align="center" style:justify-single-word="false" fo:text-indent="0cm" style:auto-text-indent="false"/>
      <style:text-properties style:font-name="Arial1" fo:font-size="10pt" fo:font-style="italic" fo:font-weight="bold" style:font-size-asian="10pt" style:font-size-complex="10pt"/>
    </style:style>
    <style:style style:name="P173" style:family="paragraph" style:parent-style-name="Text_20_body">
      <style:paragraph-properties fo:margin-left="1.058cm" fo:margin-right="0cm" fo:text-align="start" style:justify-single-word="false" fo:text-indent="0cm" style:auto-text-indent="false"/>
      <style:text-properties style:font-name="Arial1" fo:font-size="10pt" fo:font-style="italic" fo:font-weight="bold" style:font-size-asian="10pt" style:font-size-complex="10pt"/>
    </style:style>
    <style:style style:name="P174" style:family="paragraph" style:parent-style-name="Text_20_body">
      <style:paragraph-properties fo:margin-left="1.058cm" fo:margin-right="0cm" fo:text-align="justify" style:justify-single-word="false" fo:text-indent="0cm" style:auto-text-indent="false"/>
      <style:text-properties style:font-name="Arial1" fo:font-size="10pt" fo:font-style="italic" style:font-size-asian="10pt" style:font-size-complex="10pt"/>
    </style:style>
    <style:style style:name="P175" style:family="paragraph" style:parent-style-name="Text_20_body">
      <style:paragraph-properties fo:margin-left="1.058cm" fo:margin-right="0cm" fo:text-align="justify" style:justify-single-word="false" fo:text-indent="0cm" style:auto-text-indent="false"/>
      <style:text-properties style:font-name="Arial1" fo:font-size="10pt" style:font-size-asian="10pt" style:font-size-complex="10pt"/>
    </style:style>
    <style:style style:name="P176" style:family="paragraph" style:parent-style-name="Text_20_body">
      <style:paragraph-properties fo:margin-left="1.058cm" fo:margin-right="0cm" fo:text-align="justify" style:justify-single-word="false" fo:text-indent="0cm" style:auto-text-indent="false"/>
      <style:text-properties style:font-name="Arial1" fo:font-size="10pt" fo:language="es" fo:country="ES" style:font-size-asian="10pt" style:font-size-complex="10pt"/>
    </style:style>
    <style:style style:name="P177" style:family="paragraph" style:parent-style-name="Text_20_body">
      <style:paragraph-properties fo:margin-left="1.058cm" fo:margin-right="0cm" fo:text-align="justify" style:justify-single-word="false" fo:text-indent="0cm" style:auto-text-indent="false"/>
      <style:text-properties style:font-name="Arial1" fo:font-size="10pt" fo:language="es" fo:country="ES" fo:font-style="italic" style:font-size-asian="10pt" style:font-size-complex="10pt"/>
    </style:style>
    <style:style style:name="P178" style:family="paragraph" style:parent-style-name="Text_20_body">
      <style:paragraph-properties fo:margin-left="1.058cm" fo:margin-right="0cm" fo:text-align="center" style:justify-single-word="false" fo:text-indent="0cm" style:auto-text-indent="false"/>
      <style:text-properties style:font-name="Arial1" fo:font-size="10pt" fo:language="es" fo:country="ES" fo:font-style="italic" fo:font-weight="bold" style:font-size-asian="10pt" style:font-size-complex="10pt"/>
    </style:style>
    <style:style style:name="P179" style:family="paragraph" style:parent-style-name="Text_20_body">
      <style:paragraph-properties fo:margin-left="1.058cm" fo:margin-right="0cm" fo:text-align="justify" style:justify-single-word="false" fo:text-indent="0cm" style:auto-text-indent="false"/>
      <style:text-properties fo:color="#000000" style:font-name="Arial1" fo:font-size="10pt" fo:font-style="italic" style:font-size-asian="10pt" style:font-size-complex="10pt"/>
    </style:style>
    <style:style style:name="P180" style:family="paragraph" style:parent-style-name="Text_20_body">
      <style:paragraph-properties fo:margin-left="1.058cm" fo:margin-right="0cm" fo:text-align="justify" style:justify-single-word="false" fo:text-indent="0cm" style:auto-text-indent="false"/>
      <style:text-properties fo:color="#000000" style:font-name="Arial1" fo:font-size="10pt" fo:font-style="italic" fo:font-weight="bold" style:font-size-asian="10pt" style:font-size-complex="10pt"/>
    </style:style>
    <style:style style:name="P181" style:family="paragraph" style:parent-style-name="Text_20_body">
      <style:paragraph-properties fo:margin-left="1.058cm" fo:margin-right="0cm" fo:text-align="justify" style:justify-single-word="false" fo:text-indent="0cm" style:auto-text-indent="false"/>
      <style:text-properties fo:color="#000000" style:font-name="Arial1" fo:font-size="10pt" fo:language="es" fo:country="ES" style:font-size-asian="10pt" style:font-size-complex="10pt"/>
    </style:style>
    <style:style style:name="P182" style:family="paragraph" style:parent-style-name="Text_20_body">
      <style:paragraph-properties fo:margin-left="1.058cm" fo:margin-right="0cm" fo:text-align="justify" style:justify-single-word="false" fo:text-indent="0cm" style:auto-text-indent="false"/>
      <style:text-properties fo:color="#000000" style:font-name="Arial1" fo:font-size="10pt" fo:language="es" fo:country="ES" fo:font-style="italic" style:font-size-asian="10pt" style:font-size-complex="10pt"/>
    </style:style>
    <style:style style:name="P183" style:family="paragraph" style:parent-style-name="Text_20_body">
      <style:paragraph-properties fo:margin-left="1.058cm" fo:margin-right="0cm" fo:text-align="justify" style:justify-single-word="false" fo:text-indent="0cm" style:auto-text-indent="false"/>
    </style:style>
    <style:style style:name="P184" style:family="paragraph" style:parent-style-name="Text_20_body">
      <style:paragraph-properties fo:margin-left="1.058cm" fo:margin-right="0cm" fo:text-align="justify" style:justify-single-word="false" fo:text-indent="0cm" style:auto-text-indent="false"/>
      <style:text-properties fo:color="#1c1c1c" style:font-name="Arial1" fo:font-size="10pt" fo:language="es" fo:country="ES" fo:font-style="italic" style:font-size-asian="10pt" style:font-size-complex="10pt"/>
    </style:style>
    <style:style style:name="P185" style:family="paragraph" style:parent-style-name="Text_20_body">
      <style:paragraph-properties fo:margin-left="1.058cm" fo:margin-right="0cm" fo:text-align="justify" style:justify-single-word="false" fo:text-indent="0cm" style:auto-text-indent="false"/>
      <style:text-properties fo:color="#1c1c1c" style:font-name="Arial1" fo:font-size="10pt" fo:language="es" fo:country="ES" style:font-size-asian="10pt" style:font-size-complex="10pt"/>
    </style:style>
    <style:style style:name="P186" style:family="paragraph" style:parent-style-name="Table_20_Contents" style:list-style-name="L2">
      <style:paragraph-properties fo:margin-top="0cm" fo:margin-bottom="0.499cm" fo:text-align="start" style:justify-single-word="false"/>
      <style:text-properties fo:color="#000000" style:font-name="Arial1" fo:font-size="10pt" fo:font-style="italic" style:font-size-asian="10pt" style:font-size-complex="10pt"/>
    </style:style>
    <style:style style:name="P187" style:family="paragraph" style:parent-style-name="Table_20_Contents" style:list-style-name="L3">
      <style:paragraph-properties fo:margin-top="0cm" fo:margin-bottom="0.499cm" fo:text-align="start" style:justify-single-word="false"/>
      <style:text-properties fo:color="#000000" style:font-name="Arial1" fo:font-size="10pt" fo:font-style="italic" style:font-size-asian="10pt" style:font-size-complex="10pt"/>
    </style:style>
    <style:style style:name="P188" style:family="paragraph" style:parent-style-name="Heading_20_5">
      <style:paragraph-properties fo:text-align="justify" style:justify-single-word="false"/>
      <style:text-properties fo:color="#000000" style:font-name="Arial1" fo:font-size="10pt" fo:language="es" fo:country="ES" fo:font-style="italic" style:font-size-asian="10pt" style:font-size-complex="10pt"/>
    </style:style>
    <style:style style:name="P189" style:family="paragraph" style:parent-style-name="Standard">
      <style:paragraph-properties fo:text-align="center" style:justify-single-word="false"/>
      <style:text-properties style:font-name="Arial1" fo:font-size="9pt" fo:font-style="normal" style:text-underline-style="none" fo:font-weight="bold" fo:background-color="transparent" style:font-size-asian="9pt" style:font-style-asian="normal" style:font-weight-asian="bold" style:font-name-complex="Arial Narrow" style:font-size-complex="9pt" style:font-style-complex="normal" style:font-weight-complex="bold"/>
    </style:style>
    <style:style style:name="P190" style:family="paragraph" style:parent-style-name="Standard">
      <style:text-properties style:font-name="Arial1" fo:font-size="9pt" fo:font-style="normal" style:font-size-asian="9pt" style:font-style-asian="normal" style:font-size-complex="9pt" style:font-style-complex="normal"/>
    </style:style>
    <style:style style:name="P191" style:family="paragraph" style:parent-style-name="Standard">
      <style:paragraph-properties fo:text-align="justify" style:justify-single-word="false"/>
      <style:text-properties style:font-name="Arial1" fo:font-size="9pt" fo:font-style="normal" style:font-size-asian="9pt" style:font-style-asian="normal" style:font-size-complex="9pt" style:font-style-complex="normal"/>
    </style:style>
    <style:style style:name="P192" style:family="paragraph" style:parent-style-name="Standard">
      <style:paragraph-properties fo:text-align="center" style:justify-single-word="false"/>
      <style:text-properties style:font-name="Arial1" fo:font-size="9pt" fo:font-style="normal" style:font-size-asian="9pt" style:font-style-asian="normal" style:font-size-complex="9pt" style:font-style-complex="normal"/>
    </style:style>
    <style:style style:name="P193" style:family="paragraph" style:parent-style-name="Standard" style:list-style-name="L24">
      <style:paragraph-properties fo:margin-left="1cm" fo:margin-right="1cm" fo:text-align="justify" style:justify-single-word="false" fo:text-indent="0cm" style:auto-text-indent="false"/>
      <style:text-properties style:font-name="Arial1" fo:font-size="9pt" fo:font-style="italic" fo:font-weight="normal" style:font-size-asian="9pt" style:font-style-asian="italic" style:font-weight-asian="normal" style:font-size-complex="9pt" style:font-style-complex="italic" style:font-weight-complex="normal"/>
    </style:style>
    <style:style style:name="P194" style:family="paragraph" style:parent-style-name="Standard" style:list-style-name="L27">
      <style:paragraph-properties fo:margin-left="1cm" fo:margin-right="1cm" fo:text-align="justify" style:justify-single-word="false" fo:text-indent="0cm" style:auto-text-indent="false"/>
      <style:text-properties style:font-name="Arial1" fo:font-size="9pt" fo:font-style="italic" fo:font-weight="normal" style:font-size-asian="9pt" style:font-style-asian="italic" style:font-weight-asian="normal" style:font-size-complex="9pt" style:font-style-complex="italic" style:font-weight-complex="normal"/>
    </style:style>
    <style:style style:name="P195" style:family="paragraph" style:parent-style-name="Standard">
      <style:paragraph-properties fo:margin-left="0cm" fo:margin-right="0cm" fo:margin-top="0cm" fo:margin-bottom="0.212cm" fo:line-height="100%" fo:text-align="justify" style:justify-single-word="false" fo:orphans="2" fo:widows="2" fo:text-indent="1.251cm" style:auto-text-indent="false"/>
      <style:text-properties fo:color="#000000" style:font-name="Arial1" fo:font-size="9pt" fo:font-style="normal" fo:font-weight="bold" style:font-size-asian="9pt" style:font-style-asian="normal" style:font-weight-asian="normal" style:font-name-complex="Arial Narrow" style:font-size-complex="9pt" style:font-style-complex="normal" style:font-weight-complex="normal"/>
    </style:style>
    <style:style style:name="P196" style:family="paragraph" style:parent-style-name="Text_20_body" style:master-page-name="MP0">
      <style:paragraph-properties fo:text-align="center" style:justify-single-word="false" style:page-number="auto" fo:break-before="page"/>
      <style:text-properties fo:color="#000000" style:font-name="Arial1" fo:font-size="10pt" fo:font-weight="bold" style:font-size-asian="10pt" style:font-size-complex="10pt"/>
    </style:style>
    <style:style style:name="P197" style:family="paragraph" style:parent-style-name="Text_20_body" style:list-style-name="L1">
      <style:paragraph-properties fo:text-align="justify" style:justify-single-word="false"/>
      <style:text-properties fo:color="#000000" style:font-name="Arial1" fo:font-size="10pt" fo:language="es" fo:country="ES" fo:font-style="italic" style:font-size-asian="10pt" style:font-size-complex="10pt"/>
    </style:style>
    <style:style style:name="P198" style:family="paragraph" style:parent-style-name="Text_20_body" style:list-style-name="L18">
      <style:paragraph-properties fo:text-align="justify" style:justify-single-word="false"/>
      <style:text-properties fo:color="#000000" style:font-name="Arial1" fo:font-size="10pt" fo:language="es" fo:country="ES" style:font-size-asian="10pt" style:font-size-complex="10pt"/>
    </style:style>
    <style:style style:name="P199" style:family="paragraph" style:parent-style-name="Text_20_body" style:list-style-name="L19">
      <style:paragraph-properties fo:text-align="justify" style:justify-single-word="false"/>
      <style:text-properties fo:color="#000000" style:font-name="Arial1" fo:font-size="10pt" fo:language="es" fo:country="ES" style:font-size-asian="10pt" style:font-size-complex="10pt"/>
    </style:style>
    <style:style style:name="P200" style:family="paragraph" style:parent-style-name="Text_20_body" style:list-style-name="L5">
      <style:paragraph-properties fo:text-align="justify" style:justify-single-word="false"/>
      <style:text-properties fo:color="#000000" style:font-name="Arial1" fo:font-size="10pt" fo:font-style="italic" style:font-size-asian="10pt" style:font-size-complex="10pt"/>
    </style:style>
    <style:style style:name="P201" style:family="paragraph" style:parent-style-name="Text_20_body" style:list-style-name="L6">
      <style:paragraph-properties fo:text-align="justify" style:justify-single-word="false"/>
      <style:text-properties fo:color="#000000" style:font-name="Arial1" fo:font-size="10pt" fo:font-style="italic" style:font-size-asian="10pt" style:font-size-complex="10pt"/>
    </style:style>
    <style:style style:name="P202" style:family="paragraph" style:parent-style-name="Text_20_body" style:list-style-name="L7">
      <style:paragraph-properties fo:text-align="justify" style:justify-single-word="false"/>
      <style:text-properties fo:color="#000000" style:font-name="Arial1" fo:font-size="10pt" fo:font-style="italic" style:font-size-asian="10pt" style:font-size-complex="10pt"/>
    </style:style>
    <style:style style:name="P203" style:family="paragraph" style:parent-style-name="Text_20_body" style:list-style-name="L8">
      <style:paragraph-properties fo:text-align="justify" style:justify-single-word="false"/>
      <style:text-properties fo:color="#000000" style:font-name="Arial1" fo:font-size="10pt" fo:font-style="italic" style:font-size-asian="10pt" style:font-size-complex="10pt"/>
    </style:style>
    <style:style style:name="P204" style:family="paragraph" style:parent-style-name="Text_20_body" style:list-style-name="L11">
      <style:paragraph-properties fo:text-align="justify" style:justify-single-word="false"/>
      <style:text-properties fo:color="#000000" style:font-name="Arial1" fo:font-size="10pt" fo:font-style="italic" style:font-size-asian="10pt" style:font-size-complex="10pt"/>
    </style:style>
    <style:style style:name="P205" style:family="paragraph" style:parent-style-name="Text_20_body" style:list-style-name="L14">
      <style:paragraph-properties fo:text-align="justify" style:justify-single-word="false"/>
      <style:text-properties fo:color="#000000" style:font-name="Arial1" fo:font-size="10pt" fo:font-style="italic" style:font-size-asian="10pt" style:font-size-complex="10pt"/>
    </style:style>
    <style:style style:name="P206" style:family="paragraph" style:parent-style-name="Text_20_body" style:list-style-name="L15">
      <style:paragraph-properties fo:text-align="justify" style:justify-single-word="false"/>
      <style:text-properties fo:color="#000000" style:font-name="Arial1" fo:font-size="10pt" fo:font-style="italic" style:font-size-asian="10pt" style:font-size-complex="10pt"/>
    </style:style>
    <style:style style:name="P207" style:family="paragraph" style:parent-style-name="Text_20_body" style:list-style-name="L20">
      <style:paragraph-properties fo:text-align="justify" style:justify-single-word="false"/>
      <style:text-properties fo:color="#000000" style:font-name="Arial1" fo:font-size="10pt" fo:font-style="italic" style:font-size-asian="10pt" style:font-size-complex="10pt"/>
    </style:style>
    <style:style style:name="P208" style:family="paragraph" style:parent-style-name="Text_20_body" style:list-style-name="L21">
      <style:paragraph-properties fo:text-align="justify" style:justify-single-word="false"/>
      <style:text-properties fo:color="#000000" style:font-name="Arial1" fo:font-size="10pt" fo:font-style="italic" style:font-size-asian="10pt" style:font-size-complex="10pt"/>
    </style:style>
    <style:style style:name="P209" style:family="paragraph" style:parent-style-name="Text_20_body" style:list-style-name="L22">
      <style:paragraph-properties fo:text-align="justify" style:justify-single-word="false"/>
      <style:text-properties fo:color="#000000" style:font-name="Arial1" fo:font-size="10pt" fo:font-style="italic" style:font-size-asian="10pt" style:font-size-complex="10pt"/>
    </style:style>
    <style:style style:name="P210" style:family="paragraph" style:parent-style-name="Text_20_body" style:list-style-name="L17">
      <style:paragraph-properties fo:text-align="justify" style:justify-single-word="false"/>
      <style:text-properties fo:color="#000000" style:font-name="Arial1" fo:font-size="10pt" style:font-size-asian="10pt" style:font-size-complex="10pt"/>
    </style:style>
    <style:style style:name="P211" style:family="paragraph" style:parent-style-name="Text_20_body" style:list-style-name="L4">
      <style:paragraph-properties fo:text-align="justify" style:justify-single-word="false"/>
      <style:text-properties style:font-name="Arial1" fo:font-size="10pt" style:font-size-asian="10pt" style:font-size-complex="10pt"/>
    </style:style>
    <style:style style:name="P212" style:family="paragraph" style:parent-style-name="Text_20_body" style:list-style-name="L5">
      <style:paragraph-properties fo:text-align="justify" style:justify-single-word="false"/>
      <style:text-properties style:font-name="Arial1" fo:font-size="10pt" style:font-size-asian="10pt" style:font-size-complex="10pt"/>
    </style:style>
    <style:style style:name="P213" style:family="paragraph" style:parent-style-name="Text_20_body" style:list-style-name="L6">
      <style:paragraph-properties fo:text-align="justify" style:justify-single-word="false"/>
      <style:text-properties style:font-name="Arial1" fo:font-size="10pt" style:font-size-asian="10pt" style:font-size-complex="10pt"/>
    </style:style>
    <style:style style:name="P214" style:family="paragraph" style:parent-style-name="Text_20_body" style:list-style-name="L8">
      <style:paragraph-properties fo:text-align="justify" style:justify-single-word="false"/>
      <style:text-properties style:font-name="Arial1" fo:font-size="10pt" style:font-size-asian="10pt" style:font-size-complex="10pt"/>
    </style:style>
    <style:style style:name="P215" style:family="paragraph" style:parent-style-name="Text_20_body" style:list-style-name="L9">
      <style:paragraph-properties fo:text-align="justify" style:justify-single-word="false"/>
      <style:text-properties style:font-name="Arial1" fo:font-size="10pt" style:font-size-asian="10pt" style:font-size-complex="10pt"/>
    </style:style>
    <style:style style:name="P216" style:family="paragraph" style:parent-style-name="Text_20_body" style:list-style-name="L10">
      <style:paragraph-properties fo:text-align="justify" style:justify-single-word="false"/>
      <style:text-properties style:font-name="Arial1" fo:font-size="10pt" style:font-size-asian="10pt" style:font-size-complex="10pt"/>
    </style:style>
    <style:style style:name="P217" style:family="paragraph" style:parent-style-name="Text_20_body" style:list-style-name="L11">
      <style:paragraph-properties fo:text-align="justify" style:justify-single-word="false"/>
      <style:text-properties style:font-name="Arial1" fo:font-size="10pt" style:font-size-asian="10pt" style:font-size-complex="10pt"/>
    </style:style>
    <style:style style:name="P218" style:family="paragraph" style:parent-style-name="Text_20_body" style:list-style-name="L13">
      <style:paragraph-properties fo:text-align="justify" style:justify-single-word="false"/>
      <style:text-properties style:font-name="Arial1" fo:font-size="10pt" style:font-size-asian="10pt" style:font-size-complex="10pt"/>
    </style:style>
    <style:style style:name="P219" style:family="paragraph" style:parent-style-name="Text_20_body" style:list-style-name="L16">
      <style:text-properties style:font-name="Arial1" fo:font-size="10pt" fo:font-style="italic" style:font-size-asian="10pt" style:font-size-complex="10pt"/>
    </style:style>
    <style:style style:name="P220" style:family="paragraph" style:parent-style-name="Text_20_body" style:list-style-name="L23">
      <style:paragraph-properties fo:text-align="justify" style:justify-single-word="false"/>
      <style:text-properties style:font-name="Arial1" fo:font-size="10pt" fo:font-style="italic" style:font-size-asian="10pt" style:font-size-complex="10pt"/>
    </style:style>
    <style:style style:name="P221" style:family="paragraph" style:parent-style-name="Text_20_body" style:list-style-name="L12">
      <style:paragraph-properties fo:text-align="justify" style:justify-single-word="false"/>
      <style:text-properties fo:color="#1c1c1c" style:font-name="Arial1" fo:font-size="10pt" fo:language="es" fo:country="ES" style:font-size-asian="10pt" style:font-size-complex="10pt"/>
    </style:style>
    <style:style style:name="P222" style:family="paragraph" style:parent-style-name="Text_20_body" style:list-style-name="L19">
      <style:paragraph-properties fo:text-align="justify" style:justify-single-word="false"/>
      <style:text-properties fo:color="#1c1c1c" style:font-name="Arial1" fo:font-size="10pt" fo:language="es" fo:country="ES" style:font-size-asian="10pt" style:font-size-complex="10pt"/>
    </style:style>
    <style:style style:name="P223" style:family="paragraph" style:parent-style-name="Text_20_body">
      <style:paragraph-properties fo:text-align="justify" style:justify-single-word="false"/>
      <style:text-properties style:font-name="Arial3" fo:font-size="10pt" style:font-size-asian="10pt" style:font-size-complex="10pt"/>
    </style:style>
    <style:style style:name="P224" style:family="paragraph" style:parent-style-name="Text_20_body" style:list-style-name="L25">
      <style:paragraph-properties fo:margin-left="1cm" fo:margin-right="1cm" fo:text-indent="0cm" style:auto-text-indent="false"/>
    </style:style>
    <style:style style:name="P225" style:family="paragraph" style:parent-style-name="Text_20_body" style:list-style-name="L26">
      <style:paragraph-properties fo:margin-left="1cm" fo:margin-right="1cm" fo:text-indent="0cm" style:auto-text-indent="false"/>
    </style:style>
    <style:style style:name="P226" style:family="paragraph" style:parent-style-name="Text_20_body" style:list-style-name="L26">
      <style:paragraph-properties fo:margin-left="1cm" fo:margin-right="1cm" fo:text-indent="0cm" style:auto-text-indent="false"/>
      <style:text-properties style:font-name="Arial1" fo:font-size="9pt" fo:font-style="italic" style:font-size-asian="9pt" style:font-style-asian="italic" style:font-size-complex="9pt" style:font-style-complex="italic"/>
    </style:style>
    <style:style style:name="P227" style:family="paragraph" style:parent-style-name="Text_20_body" style:list-style-name="L27">
      <style:paragraph-properties fo:margin-left="1cm" fo:margin-right="1cm" fo:text-indent="0cm" style:auto-text-indent="false"/>
    </style:style>
    <style:style style:name="T1" style:family="text">
      <style:text-properties fo:font-size="8pt" fo:font-weight="bold" style:font-size-asian="8pt" style:font-weight-asian="bold" style:font-size-complex="8pt" style:font-weight-complex="bold"/>
    </style:style>
    <style:style style:name="T2" style:family="text">
      <style:text-properties fo:font-weight="bold"/>
    </style:style>
    <style:style style:name="T3" style:family="text">
      <style:text-properties fo:font-weight="bold" style:font-weight-asian="bold" style:font-weight-complex="bold"/>
    </style:style>
    <style:style style:name="T4" style:family="text">
      <style:text-properties style:text-underline-style="solid" style:text-underline-width="auto" style:text-underline-color="font-color"/>
    </style:style>
    <style:style style:name="T5" style:family="text">
      <style:text-properties style:text-underline-style="solid" style:text-underline-width="auto" style:text-underline-color="font-color" fo:font-weight="bold"/>
    </style:style>
    <style:style style:name="T6" style:family="text">
      <style:text-properties style:text-underline-style="solid" style:text-underline-width="auto" style:text-underline-color="font-color" fo:font-weight="bold" style:font-weight-asian="bold" style:font-name-complex="Times New Roman" style:font-weight-complex="bold"/>
    </style:style>
    <style:style style:name="T7" style:family="text">
      <style:text-properties fo:color="#ffffff" style:font-name="Arial1" fo:font-size="8pt" style:text-underline-style="solid" style:text-underline-width="auto" style:text-underline-color="font-color" style:font-size-asian="8pt" style:font-size-complex="8pt"/>
    </style:style>
    <style:style style:name="T8" style:family="text">
      <style:text-properties fo:color="#ffffff" fo:font-style="italic"/>
    </style:style>
    <style:style style:name="T9" style:family="text">
      <style:text-properties fo:color="#000000"/>
    </style:style>
    <style:style style:name="T10" style:family="text">
      <style:text-properties fo:color="#000000" fo:font-style="italic"/>
    </style:style>
    <style:style style:name="T11" style:family="text">
      <style:text-properties fo:color="#000000" fo:font-style="italic" fo:font-weight="bold"/>
    </style:style>
    <style:style style:name="T12" style:family="text">
      <style:text-properties fo:color="#000000" fo:font-style="italic" style:text-underline-style="solid" style:text-underline-width="auto" style:text-underline-color="font-color"/>
    </style:style>
    <style:style style:name="T13" style:family="text">
      <style:text-properties fo:color="#000000" fo:font-style="italic" style:text-underline-style="solid" style:text-underline-width="auto" style:text-underline-color="font-color" fo:font-weight="bold"/>
    </style:style>
    <style:style style:name="T14" style:family="text">
      <style:text-properties fo:color="#000000" fo:font-weight="bold"/>
    </style:style>
    <style:style style:name="T15" style:family="text">
      <style:text-properties fo:color="#000000" fo:font-weight="bold" fo:background-color="#ffffff" style:language-asian="ar" style:country-asian="SA" style:font-weight-asian="bold" style:font-name-complex="Arial1" style:language-complex="ar" style:country-complex="SA" style:font-weight-complex="bold" loext:opacity="100%"/>
    </style:style>
    <style:style style:name="T16" style:family="text">
      <style:text-properties fo:color="#000000" style:text-underline-style="solid" style:text-underline-width="auto" style:text-underline-color="font-color"/>
    </style:style>
    <style:style style:name="T17" style:family="text">
      <style:text-properties fo:color="#000000" style:text-underline-style="solid" style:text-underline-width="auto" style:text-underline-color="font-color" fo:font-weight="bold"/>
    </style:style>
    <style:style style:name="T18" style:family="text">
      <style:text-properties fo:color="#000000" style:font-name="Arial1" fo:font-size="10pt" style:font-size-asian="10pt" style:font-size-complex="10pt"/>
    </style:style>
    <style:style style:name="T19" style:family="text">
      <style:text-properties fo:color="#000000" style:font-name="Arial1" fo:font-size="10pt" fo:font-style="italic" fo:font-weight="bold" style:font-size-asian="10pt" style:font-size-complex="10pt"/>
    </style:style>
    <style:style style:name="T20" style:family="text">
      <style:text-properties fo:color="#000000" style:font-name="Arial1" fo:font-size="10pt" fo:font-style="italic" style:font-size-asian="10pt" style:font-size-complex="10pt"/>
    </style:style>
    <style:style style:name="T21" style:family="text">
      <style:text-properties fo:color="#000000" style:font-name="Arial1" fo:font-size="10pt" fo:font-style="italic" style:text-underline-style="solid" style:text-underline-width="auto" style:text-underline-color="font-color" fo:font-weight="bold" style:font-size-asian="10pt" style:font-size-complex="10pt"/>
    </style:style>
    <style:style style:name="T22" style:family="text">
      <style:text-properties fo:color="#000000" style:font-name="Arial1" fo:font-size="10pt" fo:font-style="italic" style:text-underline-style="solid" style:text-underline-width="auto" style:text-underline-color="font-color" style:font-size-asian="10pt" style:font-size-complex="10pt"/>
    </style:style>
    <style:style style:name="T23" style:family="text">
      <style:text-properties fo:color="#000000" style:font-name="Arial1" fo:font-size="10pt" fo:language="es" fo:country="ES" fo:font-style="italic" style:font-size-asian="10pt" style:font-size-complex="10pt"/>
    </style:style>
    <style:style style:name="T24" style:family="text">
      <style:text-properties fo:color="#000000" style:font-name="Arial1" fo:font-size="10pt" fo:language="es" fo:country="ES" fo:font-style="italic" fo:font-weight="bold" style:font-size-asian="10pt" style:font-size-complex="10pt"/>
    </style:style>
    <style:style style:name="T25" style:family="text">
      <style:text-properties fo:color="#000000" style:font-name="Arial1" fo:font-size="10pt" fo:language="es" fo:country="ES" fo:font-weight="bold" style:font-size-asian="10pt" style:font-size-complex="10pt"/>
    </style:style>
    <style:style style:name="T26" style:family="text">
      <style:text-properties fo:color="#000000" style:font-name="Arial1" fo:font-size="10pt" fo:language="es" fo:country="ES" style:font-size-asian="10pt" style:font-size-complex="10pt"/>
    </style:style>
    <style:style style:name="T27" style:family="text">
      <style:text-properties fo:color="#000000" style:font-name="Arial1" fo:font-size="10pt" fo:language="es" fo:country="ES" fo:font-style="normal" style:text-underline-style="none" fo:font-weight="normal" fo:background-color="transparent" style:font-name-asian="SimSun1" style:font-size-asian="10pt" style:font-style-asian="normal" style:font-weight-asian="bold" style:font-name-complex="Arial1" style:font-size-complex="10pt" style:font-style-complex="normal" style:font-weight-complex="normal" loext:opacity="0%" loext:char-shading-value="0"/>
    </style:style>
    <style:style style:name="T28" style:family="text">
      <style:text-properties fo:color="#000000" style:font-name="Arial1" fo:font-size="10pt" fo:language="es" fo:country="ES" fo:font-style="normal" fo:font-weight="normal" fo:background-color="transparent" style:font-name-asian="ArialMT" style:font-size-asian="10pt" style:language-asian="ar" style:country-asian="SA" style:font-style-asian="normal" style:font-weight-asian="normal" style:font-name-complex="Arial1" style:font-size-complex="10pt" style:language-complex="ar" style:country-complex="SA" style:font-style-complex="normal" style:font-weight-complex="normal" loext:opacity="100%"/>
    </style:style>
    <style:style style:name="T29" style:family="text">
      <style:text-properties fo:color="#000000" style:font-name="Arial1" fo:font-size="10pt" fo:language="es" fo:country="ES" fo:font-style="normal" fo:font-weight="normal" fo:background-color="transparent" style:font-name-asian="ArialMT" style:font-size-asian="10pt" style:language-asian="es" style:country-asian="ES" style:font-style-asian="normal" style:font-weight-asian="normal" style:font-name-complex="Verdana" style:font-size-complex="10pt" style:font-style-complex="normal" style:font-weight-complex="normal"/>
    </style:style>
    <style:style style:name="T30" style:family="text">
      <style:text-properties fo:color="#000000" style:font-name="Arial1" fo:font-size="10pt" fo:font-weight="bold" style:font-size-asian="10pt" style:font-size-complex="10pt"/>
    </style:style>
    <style:style style:name="T31" style:family="text">
      <style:text-properties fo:color="#000000" style:font-name="Arial1" fo:font-size="10pt" style:text-underline-style="solid" style:text-underline-width="auto" style:text-underline-color="font-color" fo:font-weight="bold" style:font-size-asian="10pt" style:font-size-complex="10pt"/>
    </style:style>
    <style:style style:name="T32" style:family="text">
      <style:text-properties fo:color="#000000" style:font-name="Arial1" fo:font-size="10pt" fo:font-style="normal" fo:font-weight="normal" fo:background-color="#ffffff" style:font-name-asian="ArialMT" style:font-size-asian="10pt" style:font-style-asian="normal" style:font-weight-asian="normal" style:font-name-complex="ArialMT" style:font-size-complex="10pt" style:font-style-complex="normal" style:font-weight-complex="normal" loext:opacity="100%" loext:char-shading-value="0"/>
    </style:style>
    <style:style style:name="T33" style:family="text">
      <style:text-properties fo:color="#000000" style:font-name="Arial1" fo:font-size="9pt" fo:font-style="italic" fo:font-weight="normal" style:font-size-asian="9pt" style:language-asian="ar" style:country-asian="SA" style:font-style-asian="italic" style:font-weight-asian="normal" style:font-name-complex="Mangal" style:font-size-complex="9pt" style:language-complex="ar" style:country-complex="SA" style:font-style-complex="italic" style:font-weight-complex="normal" loext:opacity="100%"/>
    </style:style>
    <style:style style:name="T34" style:family="text">
      <style:text-properties fo:color="#000000" fo:font-weight="normal" style:font-name-asian="Times New Roman" style:font-weight-asian="normal" style:font-weight-complex="normal"/>
    </style:style>
    <style:style style:name="T35" style:family="text">
      <style:text-properties fo:color="#000000" fo:font-weight="normal" style:font-weight-asian="normal" style:font-weight-complex="normal"/>
    </style:style>
    <style:style style:name="T36" style:family="text">
      <style:text-properties fo:color="#000000" fo:font-weight="normal" fo:background-color="#ffffff" style:font-weight-asian="normal" style:font-weight-complex="normal"/>
    </style:style>
    <style:style style:name="T37" style:family="text">
      <style:text-properties fo:color="#000000" fo:font-weight="normal" fo:background-color="#ffffff" style:language-asian="ar" style:country-asian="SA" style:font-weight-asian="normal" style:font-name-complex="Arial1" style:language-complex="ar" style:country-complex="SA" style:font-weight-complex="normal" loext:opacity="100%"/>
    </style:style>
    <style:style style:name="T38" style:family="text">
      <style:text-properties fo:color="#000000" fo:font-style="normal" fo:font-weight="bold" fo:background-color="transparent" style:font-name-asian="ArialMT" style:font-style-asian="normal" style:font-weight-asian="bold" style:font-name-complex="ArialMT" style:font-style-complex="normal" style:font-weight-complex="bold" loext:char-shading-value="0"/>
    </style:style>
    <style:style style:name="T39" style:family="text">
      <style:text-properties fo:color="#000000" fo:font-style="normal" fo:font-weight="normal" fo:background-color="transparent" style:font-name-asian="ArialMT" style:font-style-asian="normal" style:font-weight-asian="normal" style:font-name-complex="ArialMT" style:font-style-complex="normal" style:font-weight-complex="normal" loext:char-shading-value="0"/>
    </style:style>
    <style:style style:name="T40" style:family="text">
      <style:text-properties fo:color="#000000" fo:font-style="normal" fo:font-weight="normal" fo:background-color="#ffffff" style:font-name-asian="ArialMT" style:font-style-asian="normal" style:font-weight-asian="normal" style:font-name-complex="Verdana" style:font-style-complex="normal" style:font-weight-complex="normal" loext:char-shading-value="0"/>
    </style:style>
    <style:style style:name="T41" style:family="text">
      <style:text-properties fo:color="#000000" fo:font-size="9pt" fo:font-style="italic" style:font-size-asian="9pt" style:language-asian="ar" style:country-asian="SA" style:font-style-asian="italic" style:font-name-complex="Mangal" style:font-size-complex="9pt" style:language-complex="ar" style:country-complex="SA" style:font-style-complex="italic" loext:opacity="100%"/>
    </style:style>
    <style:style style:name="T42" style:family="text">
      <style:text-properties fo:color="#000000" fo:font-size="9pt" fo:font-style="italic" fo:font-weight="normal" style:font-size-asian="9pt" style:font-style-asian="italic" style:font-weight-asian="normal" style:font-name-complex="Mangal" style:font-size-complex="9pt" style:font-style-complex="italic" style:font-weight-complex="normal" loext:opacity="100%"/>
    </style:style>
    <style:style style:name="T43" style:family="text">
      <style:text-properties fo:color="#000000" fo:language="es" fo:country="ES" fo:font-weight="bold" fo:background-color="transparent" style:language-asian="es" style:country-asian="ES" style:font-weight-asian="bold" style:font-name-complex="Verdana" style:font-weight-complex="bold"/>
    </style:style>
    <style:style style:name="T44" style:family="text">
      <style:text-properties fo:color="#000000" fo:language="es" fo:country="ES" fo:font-weight="normal" fo:background-color="transparent" style:language-asian="es" style:country-asian="ES" style:font-weight-asian="normal" style:font-name-complex="Verdana" style:font-weight-complex="normal"/>
    </style:style>
    <style:style style:name="T45" style:family="text">
      <style:text-properties fo:color="#000000" fo:font-size="10pt" fo:language="es" fo:country="ES" fo:font-style="normal" fo:font-weight="bold" fo:background-color="transparent" style:font-size-asian="10pt" style:language-asian="es" style:country-asian="ES" style:font-style-asian="normal" style:font-weight-asian="bold" style:font-name-complex="Verdana" style:font-size-complex="10pt" style:font-style-complex="normal" style:font-weight-complex="bold"/>
    </style:style>
    <style:style style:name="T46" style:family="text">
      <style:text-properties fo:color="#000000" fo:font-size="10pt" fo:language="es" fo:country="ES" fo:font-style="normal" fo:font-weight="normal" fo:background-color="transparent" style:font-size-asian="10pt" style:language-asian="es" style:country-asian="ES" style:font-style-asian="normal" style:font-weight-asian="normal" style:font-name-complex="Verdana" style:font-size-complex="10pt" style:font-style-complex="normal" style:font-weight-complex="normal"/>
    </style:style>
    <style:style style:name="T47" style:family="text">
      <style:text-properties fo:font-style="italic"/>
    </style:style>
    <style:style style:name="T48" style:family="text">
      <style:text-properties fo:font-style="italic" fo:font-weight="bold"/>
    </style:style>
    <style:style style:name="T49" style:family="text">
      <style:text-properties fo:font-style="italic" style:text-underline-style="solid" style:text-underline-width="auto" style:text-underline-color="font-color"/>
    </style:style>
    <style:style style:name="T50" style:family="text">
      <style:text-properties fo:font-style="italic" style:text-underline-style="solid" style:text-underline-width="auto" style:text-underline-color="font-color" fo:font-weight="bold"/>
    </style:style>
    <style:style style:name="T51" style:family="text">
      <style:text-properties fo:color="#333333" style:font-name="Arial1" fo:font-size="10pt" style:font-size-asian="10pt" style:font-size-complex="10pt"/>
    </style:style>
    <style:style style:name="T52" style:family="text">
      <style:text-properties fo:color="#1c1c1c"/>
    </style:style>
    <style:style style:name="T53" style:family="text">
      <style:text-properties fo:color="#1c1c1c" fo:font-weight="bold"/>
    </style:style>
    <style:style style:name="T54" style:family="text">
      <style:text-properties fo:color="#1c1c1c" fo:font-style="italic"/>
    </style:style>
    <style:style style:name="T55" style:family="text">
      <style:text-properties fo:color="#111111"/>
    </style:style>
    <style:style style:name="T56" style:family="text">
      <style:text-properties fo:color="#111111" fo:font-weight="bold"/>
    </style:style>
    <style:style style:name="T57" style:family="text">
      <style:text-properties fo:color="#111111" fo:font-style="italic"/>
    </style:style>
    <style:style style:name="T58" style:family="text">
      <style:text-properties fo:color="#111111" style:font-name="Arial1" fo:font-size="10pt" fo:font-style="italic" fo:font-weight="bold" style:font-size-asian="10pt" style:font-size-complex="10pt"/>
    </style:style>
    <style:style style:name="T59" style:family="text">
      <style:text-properties fo:color="#111111" style:font-name="Arial1" fo:font-size="10pt" fo:font-style="italic" style:font-size-asian="10pt" style:font-size-complex="10pt"/>
    </style:style>
    <style:style style:name="T60" style:family="text">
      <style:text-properties fo:color="#111111" style:font-name="Arial1" fo:font-size="10pt" fo:font-weight="bold" style:font-size-asian="10pt" style:font-size-complex="10pt"/>
    </style:style>
    <style:style style:name="T61" style:family="text">
      <style:text-properties fo:color="#111111" style:font-name="Arial1" fo:font-size="10pt" style:font-size-asian="10pt" style:font-size-complex="10pt"/>
    </style:style>
    <style:style style:name="T62" style:family="text">
      <style:text-properties fo:color="#2a6099" style:font-name="Arial1" fo:font-size="10pt" fo:font-style="italic" fo:font-weight="bold" style:font-size-asian="10pt" style:font-size-complex="10pt"/>
    </style:style>
    <style:style style:name="T63" style:family="text">
      <style:text-properties fo:color="#2a6099" style:font-name="Arial1" fo:font-size="10pt" style:font-size-asian="10pt" style:font-size-complex="10pt"/>
    </style:style>
    <style:style style:name="T64" style:family="text">
      <style:text-properties fo:color="#0000ff" style:font-name="Arial1" fo:font-size="10pt" fo:font-style="italic" style:font-size-asian="10pt" style:font-size-complex="10pt"/>
    </style:style>
    <style:style style:name="T65" style:family="text">
      <style:text-properties style:font-name="Arial1"/>
    </style:style>
    <style:style style:name="T66" style:family="text">
      <style:text-properties style:font-name="Arial1" fo:font-size="10pt"/>
    </style:style>
    <style:style style:name="T67" style:family="text">
      <style:text-properties style:font-name="Arial1" fo:font-size="10pt" style:text-underline-style="solid" style:text-underline-width="auto" style:text-underline-color="font-color"/>
    </style:style>
    <style:style style:name="T68" style:family="text">
      <style:text-properties style:font-name="Arial1" fo:font-size="10pt" style:text-underline-style="solid" style:text-underline-width="auto" style:text-underline-color="font-color" fo:font-weight="bold" style:font-name-asian="Times New Roman" style:font-size-asian="10pt" style:font-weight-asian="bold" style:font-size-complex="10pt" style:font-weight-complex="bold"/>
    </style:style>
    <style:style style:name="T69" style:family="text">
      <style:text-properties style:font-name="Arial1" fo:font-size="10pt" style:text-underline-style="solid" style:text-underline-width="auto" style:text-underline-color="font-color" style:font-name-asian="Times New Roman" style:font-size-asian="10pt" style:font-size-complex="10pt"/>
    </style:style>
    <style:style style:name="T70" style:family="text">
      <style:text-properties style:font-name="Arial1" fo:font-size="10pt" style:text-underline-style="solid" style:text-underline-width="auto" style:text-underline-color="font-color" style:font-size-asian="10pt" style:font-size-complex="10pt"/>
    </style:style>
    <style:style style:name="T71" style:family="text">
      <style:text-properties style:font-name="Arial1" fo:font-size="10pt" style:font-size-asian="10pt" style:font-size-complex="10pt"/>
    </style:style>
    <style:style style:name="T72" style:family="text">
      <style:text-properties style:font-name="Arial1" fo:font-size="10pt" fo:font-style="italic" style:font-size-asian="10pt" style:font-size-complex="10pt"/>
    </style:style>
    <style:style style:name="T73" style:family="text">
      <style:text-properties style:font-name="Arial1" fo:font-size="10pt" fo:font-style="italic" fo:font-weight="bold" style:font-size-asian="10pt" style:font-size-complex="10pt"/>
    </style:style>
    <style:style style:name="T74" style:family="text">
      <style:text-properties style:font-name="Arial1" fo:font-size="10pt" style:text-underline-style="none" style:font-name-asian="Times New Roman" style:font-size-asian="10pt" style:font-size-complex="10pt"/>
    </style:style>
    <style:style style:name="T75" style:family="text">
      <style:text-properties style:font-name="Arial1" fo:font-size="10pt" fo:font-weight="bold"/>
    </style:style>
    <style:style style:name="T76" style:family="text">
      <style:text-properties style:font-name="Arial1" fo:font-size="10pt" fo:font-weight="bold" style:font-size-asian="10pt" style:font-size-complex="10pt"/>
    </style:style>
    <style:style style:name="T77" style:family="text">
      <style:text-properties style:font-name="Arial1" fo:font-size="10pt" fo:font-weight="bold" style:font-name-asian="Times New Roman" style:font-size-asian="10pt" style:font-weight-asian="bold" style:font-size-complex="10pt" style:font-weight-complex="bold"/>
    </style:style>
    <style:style style:name="T78" style:family="text">
      <style:text-properties style:font-name="Arial1" fo:font-size="10pt" fo:language="es" fo:country="ES" fo:font-style="normal" style:text-underline-style="none" fo:font-weight="normal" fo:background-color="transparent" style:font-name-asian="SimSun1" style:font-size-asian="10pt" style:font-style-asian="normal" style:font-weight-asian="bold" style:font-name-complex="Arial1" style:font-size-complex="10pt" style:font-style-complex="normal" style:font-weight-complex="normal" loext:opacity="0%" loext:char-shading-value="0"/>
    </style:style>
    <style:style style:name="T79" style:family="text">
      <style:text-properties style:font-name="Arial1" fo:font-size="10pt" fo:language="es" fo:country="ES" style:font-size-asian="10pt" style:font-size-complex="10pt"/>
    </style:style>
    <style:style style:name="T80" style:family="text">
      <style:text-properties style:font-name="Arial1" fo:font-size="10pt" fo:font-style="normal" style:font-size-asian="10pt" style:font-style-asian="normal" style:font-size-complex="10pt" style:font-style-complex="normal"/>
    </style:style>
    <style:style style:name="T81" style:family="text">
      <style:text-properties style:font-name="Arial1" fo:font-size="8pt" style:font-size-asian="8pt" style:font-size-complex="8pt"/>
    </style:style>
    <style:style style:name="T82" style:family="text">
      <style:text-properties style:font-name="Arial1" fo:font-size="8pt" style:text-underline-style="solid" style:text-underline-width="auto" style:text-underline-color="font-color" style:font-size-asian="8pt" style:font-size-complex="8pt"/>
    </style:style>
    <style:style style:name="T83" style:family="text">
      <style:text-properties style:font-name="Arial1" style:text-underline-style="none"/>
    </style:style>
    <style:style style:name="T84" style:family="text">
      <style:text-properties style:font-name="Arial1" fo:font-weight="bold" style:font-weight-asian="bold" style:font-weight-complex="bold"/>
    </style:style>
    <style:style style:name="T85" style:family="text">
      <style:text-properties style:font-name="Arial1" fo:font-weight="normal" style:font-weight-asian="normal" style:font-weight-complex="normal"/>
    </style:style>
    <style:style style:name="T86" style:family="text">
      <style:text-properties style:font-name="Arial1" fo:font-size="9pt" fo:font-style="italic" style:font-size-asian="9pt" style:font-style-asian="italic" style:font-size-complex="9pt" style:font-style-complex="italic"/>
    </style:style>
    <style:style style:name="T87" style:family="text">
      <style:text-properties style:text-underline-style="none" fo:font-weight="bold" style:font-weight-asian="bold" style:font-name-complex="Times New Roman" style:font-weight-complex="bold"/>
    </style:style>
    <style:style style:name="T88" style:family="text">
      <style:text-properties style:text-underline-style="none" style:font-name-complex="Times New Roman"/>
    </style:style>
    <style:style style:name="T89" style:family="text">
      <style:text-properties style:use-window-font-color="true" style:font-name="Arial1" fo:font-size="10pt" fo:language="es" fo:country="ES" fo:font-style="normal" style:text-underline-style="none" fo:font-weight="bold" fo:background-color="transparent" style:font-name-asian="SimSun1" style:font-size-asian="10pt" style:font-style-asian="normal" style:font-weight-asian="bold" style:font-name-complex="Arial1" style:font-size-complex="10pt" style:font-style-complex="normal" style:font-weight-complex="normal" loext:opacity="0%" loext:char-shading-value="0"/>
    </style:style>
    <style:style style:name="T90" style:family="text">
      <style:text-properties style:use-window-font-color="true" style:font-name="Arial1" fo:font-size="10pt" fo:language="es" fo:country="ES" fo:font-style="normal" fo:font-weight="normal" fo:background-color="transparent" style:font-size-asian="10pt" style:font-style-asian="normal" style:font-weight-asian="normal" style:font-name-complex="Arial1" style:font-size-complex="10pt" style:font-style-complex="normal" style:font-weight-complex="normal" loext:opacity="0%" loext:char-shading-value="0"/>
    </style:style>
    <style:style style:name="T91" style:family="text">
      <style:text-properties style:use-window-font-color="true" style:font-name="Arial1" fo:font-size="10pt" fo:language="es" fo:country="ES" fo:font-style="normal" fo:font-weight="bold" fo:background-color="transparent" style:font-size-asian="10pt" style:font-style-asian="normal" style:font-weight-asian="bold" style:font-name-complex="Arial1" style:font-size-complex="10pt" style:font-style-complex="normal" style:font-weight-complex="bold" loext:opacity="0%" loext:char-shading-value="0"/>
    </style:style>
    <style:style style:name="T92" style:family="text">
      <style:text-properties style:use-window-font-color="true" style:font-name="Arial1" fo:font-size="10pt" fo:language="es" fo:country="ES" fo:font-style="normal" style:text-underline-style="solid" style:text-underline-width="auto" style:text-underline-color="font-color" fo:font-weight="normal" fo:background-color="transparent" style:font-size-asian="10pt" style:font-style-asian="normal" style:font-weight-asian="normal" style:font-name-complex="Arial1" style:font-size-complex="10pt" style:font-style-complex="normal" style:font-weight-complex="normal" loext:opacity="0%" loext:char-shading-value="0"/>
    </style:style>
    <style:style style:name="T93" style:family="text">
      <style:text-properties style:use-window-font-color="true" fo:language="es" fo:country="ES" style:text-underline-style="none" fo:font-weight="normal" style:font-weight-asian="normal" style:font-weight-complex="normal" loext:opacity="0%"/>
    </style:style>
    <style:style style:name="T94" style:family="text">
      <style:text-properties style:use-window-font-color="true" fo:language="es" fo:country="ES" style:font-name-complex="Arial1" loext:opacity="0%"/>
    </style:style>
    <style:style style:name="T95" style:family="text">
      <style:text-properties style:use-window-font-color="true" fo:language="es" fo:country="ES" fo:font-style="normal" style:text-underline-style="none" fo:font-weight="bold" style:font-style-asian="normal" style:font-weight-asian="bold" style:font-name-complex="Times New Roman" style:font-style-complex="normal" style:font-weight-complex="bold" loext:opacity="0%"/>
    </style:style>
    <style:style style:name="T96" style:family="text">
      <style:text-properties style:use-window-font-color="true" fo:language="es" fo:country="ES" fo:font-style="normal" style:text-underline-style="solid" style:text-underline-width="auto" style:text-underline-color="font-color" fo:font-weight="bold" style:font-style-asian="normal" style:font-weight-asian="bold" style:font-name-complex="Times New Roman" style:font-style-complex="normal" style:font-weight-complex="bold" loext:opacity="0%"/>
    </style:style>
    <style:style style:name="T97" style:family="text">
      <style:text-properties style:use-window-font-color="true" loext:opacity="0%"/>
    </style:style>
    <style:style style:name="T98" style:family="text">
      <style:text-properties style:use-window-font-color="true" style:text-underline-style="solid" style:text-underline-width="auto" style:text-underline-color="font-color" fo:font-weight="bold" style:font-weight-asian="bold" style:font-name-complex="Times New Roman" style:font-weight-complex="bold" loext:opacity="0%"/>
    </style:style>
    <style:style style:name="T99" style:family="text">
      <style:text-properties style:use-window-font-color="true" style:text-underline-style="solid" style:text-underline-width="auto" style:text-underline-color="font-color" fo:font-weight="bold" style:font-weight-asian="bold" style:font-weight-complex="bold" loext:opacity="0%"/>
    </style:style>
    <style:style style:name="T100" style:family="text">
      <style:text-properties style:use-window-font-color="true" style:text-underline-style="none" fo:font-weight="bold" style:font-weight-asian="bold" style:font-name-complex="Times New Roman" style:font-weight-complex="bold" loext:opacity="0%"/>
    </style:style>
    <style:style style:name="T101" style:family="text">
      <style:text-properties style:use-window-font-color="true" style:text-underline-style="none" fo:font-weight="bold" style:font-weight-asian="bold" style:font-weight-complex="bold" loext:opacity="0%"/>
    </style:style>
    <style:style style:name="T102" style:family="text">
      <style:text-properties style:use-window-font-color="true" style:font-name-complex="Times New Roman" loext:opacity="0%"/>
    </style:style>
    <style:style style:name="T103" style:family="text">
      <style:text-properties style:use-window-font-color="true" fo:font-weight="normal" style:font-weight-asian="normal" style:font-name-complex="Times New Roman" style:font-weight-complex="normal" loext:opacity="0%"/>
    </style:style>
    <style:style style:name="T104" style:family="text">
      <style:text-properties fo:language="es" fo:country="ES" fo:font-weight="normal" style:font-weight-asian="normal" style:font-weight-complex="normal"/>
    </style:style>
    <style:style style:name="T105" style:family="text">
      <style:text-properties style:font-name-complex="Arial1"/>
    </style:style>
    <style:style style:name="T106" style:family="text">
      <style:text-properties style:font-name-complex="Times New Roman"/>
    </style:style>
    <style:style style:name="T107" style:family="text">
      <style:text-properties fo:font-weight="normal" style:font-weight-asian="normal" style:font-weight-complex="normal"/>
    </style:style>
    <style:style style:name="T108" style:family="text">
      <style:text-properties fo:font-weight="normal" fo:background-color="transparent" style:font-weight-asian="normal" style:font-weight-complex="normal" loext:char-shading-value="0"/>
    </style:style>
    <style:style style:name="T109" style:family="text">
      <style:text-properties fo:font-size="9pt" fo:font-style="italic" style:font-size-asian="9pt" style:font-style-asian="italic" style:font-size-complex="9pt" style:font-style-complex="italic"/>
    </style:style>
    <style:style style:name="T110" style:family="text">
      <style:text-properties fo:font-variant="normal" fo:text-transform="none" fo:color="#000000" style:text-outline="false" style:text-line-through-style="none" style:text-position="0% 100%" fo:font-size="9pt" fo:letter-spacing="normal" fo:language="es" fo:country="ES" fo:font-style="italic" fo:text-shadow="none" style:text-underline-style="none" fo:font-weight="normal" style:text-underline-mode="continuous" style:text-overline-mode="continuous" style:text-line-through-mode="continuous" style:letter-kerning="false" fo:background-color="transparent" style:font-name-asian="Times New Roman" style:font-size-asian="9pt" style:font-style-asian="italic" style:font-weight-asian="normal" style:font-name-complex="Times New Roman" style:font-size-complex="9pt"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100%" loext:char-shading-value="0"/>
    </style:style>
    <style:style style:name="T111" style:family="text">
      <style:text-properties fo:font-variant="normal" fo:text-transform="none" fo:color="#000000" style:text-outline="false" style:text-line-through-style="none" style:text-position="0% 100%" fo:font-size="9pt" fo:letter-spacing="normal" fo:language="es" fo:country="ES" fo:font-style="italic" fo:text-shadow="none" style:text-underline-style="none" fo:font-weight="normal" style:text-underline-mode="continuous" style:text-overline-mode="continuous" style:text-line-through-mode="continuous" style:letter-kerning="false" fo:background-color="transparent" style:font-name-asian="lato-bold" style:font-size-asian="9pt" style:font-style-asian="italic" style:font-weight-asian="normal" style:font-name-complex="lato-bold" style:font-size-complex="9pt"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100%" loext:char-shading-value="0"/>
    </style:style>
    <style:style style:name="T112" style:family="text">
      <style:text-properties fo:font-variant="normal" fo:text-transform="none" fo:color="#000000" style:text-outline="false" style:text-line-through-style="none" style:text-position="0% 100%" fo:font-size="9pt" fo:letter-spacing="normal" fo:language="es" fo:country="ES" fo:font-style="italic" fo:text-shadow="none" style:text-underline-style="none" fo:font-weight="normal" style:text-underline-mode="continuous" style:text-overline-mode="continuous" style:text-line-through-mode="continuous" style:letter-kerning="false" fo:background-color="transparent" style:font-name-asian="lato-regular" style:font-size-asian="9pt" style:font-style-asian="italic" style:font-weight-asian="normal" style:font-name-complex="lato-regular" style:font-size-complex="9pt"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100%" loext:char-shading-value="0"/>
    </style:style>
    <style:style style:name="T113" style:family="text">
      <style:text-properties fo:font-variant="normal" fo:text-transform="none" fo:color="#000000" style:text-outline="false" style:text-line-through-style="none" style:text-position="0% 100%" fo:font-size="9pt" fo:letter-spacing="normal" fo:language="es" fo:country="ES" fo:font-style="italic" fo:text-shadow="none" style:text-underline-style="none" style:text-underline-mode="continuous" style:text-overline-mode="continuous" style:text-line-through-mode="continuous" style:letter-kerning="false" fo:background-color="transparent" style:font-name-asian="Times New Roman" style:font-size-asian="9pt" style:font-style-asian="italic" style:font-name-complex="Times New Roman" style:font-size-complex="9pt" style:font-style-complex="italic" style:text-rotation-angle="0" style:text-rotation-scale="line-height" style:text-emphasize="none" style:text-combine="none" style:text-scale="100%" style:font-relief="none" text:display="true" style:text-overline-style="none" style:text-overline-color="font-color" loext:opacity="100%" loext:char-shading-value="0"/>
    </style:style>
    <style:style style:name="T114" style:family="text">
      <style:text-properties fo:font-variant="normal" fo:text-transform="none" fo:color="#000000" style:text-outline="false" style:text-line-through-style="none" style:text-position="0% 100%" fo:font-size="9pt" fo:letter-spacing="normal" fo:language="es" fo:country="ES" fo:font-style="italic" fo:text-shadow="none" style:text-underline-style="none" style:text-underline-mode="continuous" style:text-overline-mode="continuous" style:text-line-through-mode="continuous" style:letter-kerning="false" fo:background-color="transparent" style:font-name-asian="lato-bold" style:font-size-asian="9pt" style:font-style-asian="italic" style:font-name-complex="lato-bold" style:font-size-complex="9pt" style:font-style-complex="italic" style:text-rotation-angle="0" style:text-rotation-scale="line-height" style:text-emphasize="none" style:text-combine="none" style:text-scale="100%" style:font-relief="none" text:display="true" style:text-overline-style="none" style:text-overline-color="font-color" loext:opacity="100%" loext:char-shading-value="0"/>
    </style:style>
    <style:style style:name="T115" style:family="text">
      <style:text-properties fo:font-variant="normal" fo:text-transform="none" fo:color="#000000" style:text-outline="false" style:text-line-through-style="none" style:text-position="0% 100%" fo:font-size="9pt" fo:letter-spacing="normal" fo:language="es" fo:country="ES" fo:font-style="italic" fo:text-shadow="none" style:text-underline-style="none" style:text-underline-mode="continuous" style:text-overline-mode="continuous" style:text-line-through-mode="continuous" style:letter-kerning="false" fo:background-color="transparent" style:font-name-asian="lato-regular" style:font-size-asian="9pt" style:font-style-asian="italic" style:font-name-complex="lato-regular" style:font-size-complex="9pt" style:font-style-complex="italic" style:text-rotation-angle="0" style:text-rotation-scale="line-height" style:text-emphasize="none" style:text-combine="none" style:text-scale="100%" style:font-relief="none" text:display="true" style:text-overline-style="none" style:text-overline-color="font-color" loext:opacity="100%" loext:char-shading-value="0"/>
    </style:style>
    <style:style style:name="T116" style:family="text">
      <style:text-properties fo:font-variant="normal" fo:text-transform="none" fo:color="#000000" style:text-outline="false" style:text-line-through-style="none" style:text-position="0% 100%" style:font-name="Arial1" fo:font-size="9pt" fo:letter-spacing="normal" fo:language="es" fo:country="ES" fo:font-style="italic" fo:text-shadow="none" style:text-underline-style="none" fo:font-weight="normal" style:text-underline-mode="continuous" style:text-overline-mode="continuous" style:text-line-through-mode="continuous" style:letter-kerning="false" fo:background-color="transparent" style:font-name-asian="lato-regular" style:font-size-asian="9pt" style:font-style-asian="italic" style:font-weight-asian="normal" style:font-name-complex="lato-regular" style:font-size-complex="9pt"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100%" loext:char-shading-value="0"/>
    </style:style>
    <style:style style:name="T117" style:family="text">
      <style:text-properties fo:font-variant="normal" fo:text-transform="none" fo:color="#000000" fo:font-size="9pt" fo:letter-spacing="normal" fo:font-style="italic" style:text-underline-style="none" fo:font-weight="normal" style:font-size-asian="9pt" style:font-style-asian="italic" style:font-weight-asian="normal" style:font-name-complex="Arial1" style:font-size-complex="9pt" style:font-style-complex="italic" style:font-weight-complex="normal" loext:opacity="100%"/>
    </style:style>
    <style:style style:name="T118" style:family="text">
      <style:text-properties fo:font-variant="normal" fo:text-transform="none" fo:color="#000000" fo:font-size="9pt" fo:letter-spacing="normal" fo:font-style="italic" style:text-underline-style="none" fo:font-weight="normal" style:font-size-asian="9pt" style:font-style-asian="italic" style:font-name-complex="Arial1" style:font-size-complex="9pt" style:font-style-complex="italic" loext:opacity="100%"/>
    </style:style>
    <style:style style:name="T119" style:family="text">
      <style:text-properties fo:font-variant="normal" fo:text-transform="none" fo:color="#000000" fo:letter-spacing="normal" style:text-underline-style="none" fo:font-weight="normal" style:font-weight-asian="normal" style:font-name-complex="Arial1" style:font-weight-complex="normal" loext:opacity="100%"/>
    </style:style>
    <style:style style:name="T120" style:family="text">
      <style:text-properties fo:font-variant="normal" fo:text-transform="none" fo:color="#000000" fo:letter-spacing="normal" style:text-underline-style="none" fo:font-weight="normal" style:font-name-complex="Arial1" loext:opacity="100%"/>
    </style:style>
    <style:style style:name="T121" style:family="text">
      <style:text-properties style:font-name="Arial3"/>
    </style:style>
    <style:style style:name="T122" style:family="text">
      <style:text-properties style:font-name="Arial3" fo:font-weight="normal"/>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style style:name="fr2"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text:list-style style:name="L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3">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4">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5">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6">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OpenSymbol1"/>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1"/>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OpenSymbol1"/>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1"/>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OpenSymbol1"/>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1"/>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OpenSymbol1"/>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1"/>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OpenSymbol1"/>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1"/>
      </text:list-level-style-bullet>
    </text:list-style>
    <text:list-style style:name="L27">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OpenSymbol1"/>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number:number-style style:name="N0">
      <number:number number:min-integer-digits="1"/>
    </number:number-style>
    <number:date-style style:name="N37" number:automatic-order="true">
      <number:day number:style="long"/>
      <number:text>/</number:text>
      <number:month number:style="long"/>
      <number:text>/</number:text>
      <number:year/>
    </number:date-style>
    <number:currency-style style:name="N104P0" style:volatile="true">
      <number:number number:decimal-places="2" number:min-integer-digits="1" number:grouping="true"/>
      <number:text> </number:text>
      <number:currency-symbol number:language="es" number:country="ES">€</number:currency-symbol>
    </number:currency-style>
    <number:currency-style style:name="N104">
      <style:text-properties fo:color="#ff0000"/>
      <number:text>-</number:text>
      <number:number number:decimal-places="2" number:min-integer-digits="1" number:grouping="true"/>
      <number:text> </number:text>
      <number:currency-symbol number:language="es" number:country="ES">€</number:currency-symbol>
      <style:map style:condition="value()&gt;=0" style:apply-style-name="N104P0"/>
    </number:currency-style>
    <number:percentage-style style:name="N105">
      <number:number number:decimal-places="2" number:min-integer-digits="1"/>
      <number:text> %</number:text>
    </number:percentage-style>
    <number:percentage-style style:name="N107P0" style:volatile="true">
      <number:number number:decimal-places="1" number:min-integer-digits="0"/>
      <number:text> %</number:text>
    </number:percentage-style>
    <number:percentage-style style:name="N107">
      <style:text-properties fo:color="#ff0000"/>
      <number:text>-</number:text>
      <number:number number:decimal-places="1" number:min-integer-digits="0"/>
      <number:text> %</number:text>
      <style:map style:condition="value()&gt;=0" style:apply-style-name="N107P0"/>
    </number:percentag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96">ACTA DE LA SESIÓN ORDINARIA CELEBRADA POR EL PLENO DE LA CORPORACIÓN DEL ILUSTRE AYUNTAMIENTO DE MOGÁN EL DÍA 6 DE SEPTIEMBRE DE 2024</text:p>
      <text:p text:style-name="P56"><text:span text:style-name="T66"><text:line-break/><text:tab/>En el Salón de Sesiones de la Casa Consistorial de Mogán, siendo las diez horas, del día </text:span><text:span text:style-name="Strong_20_Emphasis"><text:span text:style-name="T75">6</text:span></text:span><text:span text:style-name="T66"> </text:span><text:span text:style-name="T75">de septiembre de 2024,</text:span><text:span text:style-name="T66"> se reúne el Pleno de la Corporación Municipal bajo la presidencia de la Alcaldesa-Presidenta, doña Onalia Bueno García, y con la asistencia de los señores Concejales que al margen se expresan, al objeto de celebrar </text:span><text:span text:style-name="T75">sesión ordinaria</text:span><text:span text:style-name="T66"> para la que habían sido convocados previa y reglamentariamente. </text:span></text:p>
      <text:p text:style-name="P28"><text:tab/>Actúa el secretario general accidental de la Corporación, don David Chao Castro, que da fe del acto. </text:p>
      <text:p text:style-name="P20"/>
      <text:p text:style-name="P20">SRES. Y SRAS. ASISTENTES</text:p>
      <text:p text:style-name="Text_20_body"><text:span text:style-name="Strong_20_Emphasis"><text:span text:style-name="T81">ALCALDE</text:span></text:span></text:p>
      <table:table table:name="Tabla1" table:style-name="Tabla1">
        <table:table-column table:style-name="Tabla1.A"/>
        <table:table-column table:style-name="Tabla1.B" table:number-columns-repeated="2"/>
        <table:table-row>
          <table:table-cell table:style-name="Tabla1.A1" office:value-type="string">
            <text:p text:style-name="Table_20_Contents"><text:span text:style-name="Strong_20_Emphasis"><text:span text:style-name="T82">Nombre</text:span></text:span></text:p>
          </table:table-cell>
          <table:table-cell table:style-name="Tabla1.A1" office:value-type="string">
            <text:p text:style-name="P5"><text:span text:style-name="Strong_20_Emphasis"><text:span text:style-name="T82">Asiste</text:span></text:span></text:p>
          </table:table-cell>
          <table:table-cell table:style-name="Tabla1.A1" office:value-type="string">
            <text:p text:style-name="P5"><text:span text:style-name="Strong_20_Emphasis"><text:span text:style-name="T82">Partido</text:span></text:span></text:p>
          </table:table-cell>
        </table:table-row>
        <table:table-row>
          <table:table-cell table:style-name="Tabla1.A1" office:value-type="string">
            <text:p text:style-name="P7">ONALIA BUENO GARCÍA</text:p>
          </table:table-cell>
          <table:table-cell table:style-name="Tabla1.A1" office:value-type="string">
            <text:p text:style-name="P8">Sí</text:p>
          </table:table-cell>
          <table:table-cell table:style-name="Tabla1.A1" office:value-type="string">
            <text:p text:style-name="P8">JPM</text:p>
          </table:table-cell>
        </table:table-row>
      </table:table>
      <text:p text:style-name="Text_20_body"><text:span text:style-name="Strong_20_Emphasis"><text:span text:style-name="T81"/></text:span></text:p>
      <text:p text:style-name="Text_20_body"><text:span text:style-name="Strong_20_Emphasis"><text:span text:style-name="T81">CONCEJALES</text:span></text:span></text:p>
      <table:table table:name="Tabla2" table:style-name="Tabla2">
        <table:table-column table:style-name="Tabla2.A"/>
        <table:table-column table:style-name="Tabla2.B" table:number-columns-repeated="2"/>
        <table:table-row>
          <table:table-cell table:style-name="Tabla2.A1" office:value-type="string">
            <text:p text:style-name="Table_20_Contents"><text:span text:style-name="Strong_20_Emphasis"><text:span text:style-name="T82">Nombre</text:span></text:span></text:p>
          </table:table-cell>
          <table:table-cell table:style-name="Tabla2.A1" office:value-type="string">
            <text:p text:style-name="P5"><text:span text:style-name="Strong_20_Emphasis"><text:span text:style-name="T82">Asiste</text:span></text:span></text:p>
          </table:table-cell>
          <table:table-cell table:style-name="Tabla2.A1" office:value-type="string">
            <text:p text:style-name="P5"><text:span text:style-name="Strong_20_Emphasis"><text:span text:style-name="T82">Partido</text:span></text:span></text:p>
          </table:table-cell>
        </table:table-row>
        <table:table-row>
          <table:table-cell table:style-name="Tabla2.A1" office:value-type="string">
            <text:p text:style-name="P7">JUAN MENCEY NAVARRO ROMERO</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JUAN ERNESTO HERNANDEZ CRUZ</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TANIA DEL PINO ALONSO PEREZ</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LUIS MIGUEL BECERRA ANDRE</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CONSUELO DIAZ LEON</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VICTOR GUTIERREZ NAVARRO</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WILIAN CRISTOFE GARCIA JIMENEZ</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MENCEY SANTANA RODRIGUEZ</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EMILY DEL CARMEN QUINTANA RAMIREZ</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RAICO GUERRA RODRIGUEZ</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JOSUE HERNANDEZ DELGADO</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JUANA TERESA VEGA JIMENEZ</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MINERVA OLIVA MARTEL</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GRIMANESA ARTILES OLIVA</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YAIZA LLOVELL HERNANDEZ</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NEFTALI DE JESUS SABINA DENIZ</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JOSE JAVIER ROMERO ALONSO</text:p>
          </table:table-cell>
          <table:table-cell table:style-name="Tabla2.A1" office:value-type="string">
            <text:p text:style-name="P8">Sí</text:p>
          </table:table-cell>
          <table:table-cell table:style-name="Tabla2.A1" office:value-type="string">
            <text:p text:style-name="P8">NC-FAC</text:p>
          </table:table-cell>
        </table:table-row>
        <table:table-row>
          <table:table-cell table:style-name="Tabla2.A1" office:value-type="string">
            <text:p text:style-name="P7">JUAN MANUEL GABELLA GONZALEZ</text:p>
          </table:table-cell>
          <table:table-cell table:style-name="Tabla2.A1" office:value-type="string">
            <text:p text:style-name="P8">Sí</text:p>
          </table:table-cell>
          <table:table-cell table:style-name="Tabla2.A1" office:value-type="string">
            <text:p text:style-name="P8">NC-FAC</text:p>
          </table:table-cell>
        </table:table-row>
        <table:table-row>
          <table:table-cell table:style-name="Tabla2.A1" office:value-type="string">
            <text:p text:style-name="P7">JULIAN ARTEMI ARTILES MORALEDA</text:p>
          </table:table-cell>
          <table:table-cell table:style-name="Tabla2.A1" office:value-type="string">
            <text:p text:style-name="P8">Sí</text:p>
          </table:table-cell>
          <table:table-cell table:style-name="Tabla2.A1" office:value-type="string">
            <text:p text:style-name="P8">PSOE</text:p>
          </table:table-cell>
        </table:table-row>
        <table:table-row>
          <table:table-cell table:style-name="Tabla2.A1" office:value-type="string">
            <text:p text:style-name="P7">DOLORES MONDEJAR NAVARRO</text:p>
          </table:table-cell>
          <table:table-cell table:style-name="Tabla2.A1" office:value-type="string">
            <text:p text:style-name="P8">Sí</text:p>
          </table:table-cell>
          <table:table-cell table:style-name="Tabla2.A1" office:value-type="string">
            <text:p text:style-name="P8">PSOE</text:p>
          </table:table-cell>
        </table:table-row>
      </table:table>
      <text:p text:style-name="P34"/>
      <text:p text:style-name="Text_20_body"><text:span text:style-name="Strong_20_Emphasis"><text:span text:style-name="T81">INTERVENTOR</text:span></text:span></text:p>
      <table:table table:name="Tabla21" table:style-name="Tabla21">
        <table:table-column table:style-name="Tabla21.A"/>
        <table:table-column table:style-name="Tabla21.B" table:number-columns-repeated="2"/>
        <table:table-row>
          <table:table-cell table:style-name="Tabla21.A1" office:value-type="string">
            <text:p text:style-name="Table_20_Contents"><text:span text:style-name="Strong_20_Emphasis"><text:span text:style-name="T82">Nombre</text:span></text:span></text:p>
          </table:table-cell>
          <table:table-cell table:style-name="Tabla21.A1" office:value-type="string">
            <text:p text:style-name="P5"><text:span text:style-name="Strong_20_Emphasis"><text:span text:style-name="T82">Asiste</text:span></text:span></text:p>
          </table:table-cell>
          <table:table-cell table:style-name="Tabla21.A1" office:value-type="string">
            <text:p text:style-name="P5"><text:span text:style-name="Strong_20_Emphasis"><text:span text:style-name="T7">Partido</text:span></text:span></text:p>
          </table:table-cell>
        </table:table-row>
        <table:table-row>
          <table:table-cell table:style-name="Tabla21.A1" office:value-type="string">
            <text:p text:style-name="P7">GONZALO MARTÍNEZ LÁZARO</text:p>
          </table:table-cell>
          <table:table-cell table:style-name="Tabla21.A1" office:value-type="string">
            <text:p text:style-name="P8">Sí</text:p>
          </table:table-cell>
          <table:table-cell table:style-name="Tabla21.A1" office:value-type="string">
            <text:p text:style-name="P6">.</text:p>
          </table:table-cell>
        </table:table-row>
      </table:table>
      <text:p text:style-name="P34"/>
      <text:p text:style-name="Text_20_body"><text:span text:style-name="Strong_20_Emphasis"><text:span text:style-name="T81">SECRETARIO</text:span></text:span></text:p>
      <table:table table:name="Tabla4" table:style-name="Tabla4">
        <table:table-column table:style-name="Tabla4.A"/>
        <table:table-column table:style-name="Tabla4.B" table:number-columns-repeated="2"/>
        <table:table-row>
          <table:table-cell table:style-name="Tabla4.A1" office:value-type="string">
            <text:p text:style-name="Table_20_Contents"><text:span text:style-name="Strong_20_Emphasis"><text:span text:style-name="T82">Nombre</text:span></text:span></text:p>
          </table:table-cell>
          <table:table-cell table:style-name="Tabla4.A1" office:value-type="string">
            <text:p text:style-name="P5"><text:span text:style-name="Strong_20_Emphasis"><text:span text:style-name="T82">Asiste</text:span></text:span></text:p>
          </table:table-cell>
          <table:table-cell table:style-name="Tabla4.A1" office:value-type="string">
            <text:p text:style-name="P5"><text:span text:style-name="Strong_20_Emphasis"><text:span text:style-name="T7">Partido</text:span></text:span></text:p>
          </table:table-cell>
        </table:table-row>
        <table:table-row>
          <table:table-cell table:style-name="Tabla4.A1" office:value-type="string">
            <text:p text:style-name="P7">DAVID CHAO CASTRO</text:p>
          </table:table-cell>
          <table:table-cell table:style-name="Tabla4.A1" office:value-type="string">
            <text:p text:style-name="P8">Sí</text:p>
          </table:table-cell>
          <table:table-cell table:style-name="Tabla4.A1" office:value-type="string">
            <text:p text:style-name="P6">.</text:p>
          </table:table-cell>
        </table:table-row>
      </table:table>
      <text:p text:style-name="P34"/>
      <text:p text:style-name="P141">Abierta la sesión por la Presidencia, y una vez comprobada por la Secretaría la existencia de cuórum de asistencia precisa para que se pueda iniciar, se procede a conocer los asuntos que integran el siguiente:</text:p>
      <text:p text:style-name="P141"><text:soft-page-break/></text:p>
      <text:p text:style-name="Text_20_body"><text:span text:style-name="Strong_20_Emphasis"><text:span text:style-name="T66">ORDEN DEL DÍA</text:span></text:span></text:p>
      <table:table table:name="Tabla5" table:style-name="Tabla5">
        <table:table-column table:style-name="Tabla5.A"/>
        <table:table-column table:style-name="Tabla5.B"/>
        <table:table-row>
          <table:table-cell table:style-name="Tabla5.A1" office:value-type="string">
            <text:p text:style-name="Table_20_Contents"><text:span text:style-name="Strong_20_Emphasis"><text:span text:style-name="T67">Nº Orden</text:span></text:span></text:p>
          </table:table-cell>
          <table:table-cell table:style-name="Tabla5.A1" office:value-type="string">
            <text:p text:style-name="Table_20_Contents"><text:span text:style-name="Strong_20_Emphasis"><text:span text:style-name="T67">Expresión del asunto</text:span></text:span></text:p>
          </table:table-cell>
        </table:table-row>
        <table:table-row>
          <table:table-cell table:style-name="Tabla5.A2" office:value-type="string">
            <text:p text:style-name="P9">Punto 1º</text:p>
          </table:table-cell>
          <table:table-cell table:style-name="Tabla5.A2" office:value-type="string">
            <text:p text:style-name="P9">Aprobación, si procede, del borrador del acta de la sesión de 26 de julio de 2024.</text:p>
          </table:table-cell>
        </table:table-row>
        <table:table-row>
          <table:table-cell table:style-name="Tabla5.A2" office:value-type="string">
            <text:p text:style-name="P9">Punto 2º</text:p>
          </table:table-cell>
          <table:table-cell table:style-name="Tabla5.A2" office:value-type="string">
            <text:p text:style-name="P9">Expte. 14848/2023. Propuesta para la aprobación inicial del Programa de Actuación sobre el Medio Urbano (PAMU), parcelas A4 y A5, Valle de Puerto Rico.</text:p>
          </table:table-cell>
        </table:table-row>
        <table:table-row>
          <table:table-cell table:style-name="Tabla5.A2" office:value-type="string">
            <text:p text:style-name="P9">Punto 3º</text:p>
          </table:table-cell>
          <table:table-cell table:style-name="Tabla5.A2" office:value-type="string">
            <text:p text:style-name="P9">Expte. 359978/2021. Propuesta para la aprobación definitiva de la modificación menor de las Normas Subsidiarias, para materializar la prolongación sur de la Calle Drago hasta su entronque con la Avda. de la Constitución.</text:p>
          </table:table-cell>
        </table:table-row>
        <table:table-row>
          <table:table-cell table:style-name="Tabla5.A2" office:value-type="string">
            <text:p text:style-name="P9">Punto 4º</text:p>
          </table:table-cell>
          <table:table-cell table:style-name="Tabla5.A2" office:value-type="string">
            <text:p text:style-name="P9">Expte. 360210/2021 (URB 2020-004). Propuesta para la aprobación inicial de la modificación menor de las Normas Subsidiarias en el ámbito de Mogán Casco.</text:p>
          </table:table-cell>
        </table:table-row>
        <table:table-row>
          <table:table-cell table:style-name="Tabla5.A2" office:value-type="string">
            <text:p text:style-name="P9">Punto 5º</text:p>
          </table:table-cell>
          <table:table-cell table:style-name="Tabla5.A2" office:value-type="string">
            <text:p text:style-name="P9">Expte. 16264/2023. Convenio urbanístico entre el Ayuntamiento de Mogán y las entidades Maspalomas Horizonte, S.L., y Destreza Global, S.L., para la parcela sita en c/Guacimara, en Altos de Arguineguín.</text:p>
          </table:table-cell>
        </table:table-row>
        <table:table-row>
          <table:table-cell table:style-name="Tabla5.A2" office:value-type="string">
            <text:p text:style-name="P9">Punto 6º</text:p>
          </table:table-cell>
          <table:table-cell table:style-name="Tabla5.A2" office:value-type="string">
            <text:p text:style-name="P9">Expte. 12659/2024. Propuesta municipal para incluir en el Plan de Cooperación con los Ayuntamientos 2024-2027, anualidad 2025, la actuación Asfaltados en Avda. La Constitución, C/El Drago, y subida C/San Antonio de Padua, Mogán - T. M. de Mogán. Ref.: 24-OBR-37.</text:p>
          </table:table-cell>
        </table:table-row>
        <table:table-row>
          <table:table-cell table:style-name="Tabla5.A2" office:value-type="string">
            <text:p text:style-name="P9">Punto 7º</text:p>
          </table:table-cell>
          <table:table-cell table:style-name="Tabla5.A2" office:value-type="string">
            <text:p text:style-name="P9">Expte. 355803/2021. Declarar la necesidad de iniciar la modificación del contrato de Servicio público de recogida y transporte de residuos del término municipal de Mogán (17-GSP-01).</text:p>
          </table:table-cell>
        </table:table-row>
        <table:table-row>
          <table:table-cell table:style-name="Tabla5.A2" office:value-type="string">
            <text:p text:style-name="P9">Punto 8º</text:p>
          </table:table-cell>
          <table:table-cell table:style-name="Tabla5.A2" office:value-type="string">
            <text:p text:style-name="P9">Expte. 12800/2024. Reclamar indemnización por daños y perjuicios por incumplimientos a la empresa adjudicataria del Contrato de Gestión del Servicio Público de Limpieza Viaria en el término municipal de Mogán.</text:p>
          </table:table-cell>
        </table:table-row>
        <table:table-row>
          <table:table-cell table:style-name="Tabla5.A2" office:value-type="string">
            <text:p text:style-name="P9">Punto 9º</text:p>
          </table:table-cell>
          <table:table-cell table:style-name="Tabla5.A2" office:value-type="string">
            <text:p text:style-name="P9">Expte. 12801/2024. Continuación de la prestación del servicio público de Limpieza Viaria en el término municipal de Mogán durante el año 2024.</text:p>
          </table:table-cell>
        </table:table-row>
        <table:table-row>
          <table:table-cell table:style-name="Tabla5.A2" office:value-type="string">
            <text:p text:style-name="P9">Punto 10º</text:p>
          </table:table-cell>
          <table:table-cell table:style-name="Tabla5.A2" office:value-type="string">
            <text:p text:style-name="P9">Expte. 12186/2024. Reconocimiento extrajudicial de crédito 2/2024.</text:p>
          </table:table-cell>
        </table:table-row>
        <table:table-row>
          <table:table-cell table:style-name="Tabla5.A2" office:value-type="string">
            <text:p text:style-name="P9">Punto 11º</text:p>
          </table:table-cell>
          <table:table-cell table:style-name="Tabla5.A2" office:value-type="string">
            <text:p text:style-name="P9">Expte. 12658/2024. Aprobación inicial de la modificación de la ordenanza fiscal reguladora del Impuesto sobre Construcciones, Instalaciones y Obras (ICIO).</text:p>
          </table:table-cell>
        </table:table-row>
        <table:table-row>
          <table:table-cell table:style-name="Tabla5.A2" office:value-type="string">
            <text:p text:style-name="P9">Punto 12º</text:p>
          </table:table-cell>
          <table:table-cell table:style-name="Tabla5.A2" office:value-type="string">
            <text:p text:style-name="P9">Parte de Control y Fiscalización. Dar cuenta de los decretos dictados, números 4171 al 4907 (del 23 de julio al 3 de septiembre de 2024); actas de la Junta de Gobierno Local, de fechas 23, 25 (extraordinaria), 30 de julio; 6, 13 y 21 de agosto de 2024.</text:p>
          </table:table-cell>
        </table:table-row>
        <table:table-row>
          <table:table-cell table:style-name="Tabla5.A2" office:value-type="string">
            <text:p text:style-name="P9">Punto 13º</text:p>
          </table:table-cell>
          <table:table-cell table:style-name="Tabla5.A2" office:value-type="string">
            <text:p text:style-name="P9">Ruegos y Preguntas.</text:p>
          </table:table-cell>
        </table:table-row>
        <table:table-row>
          <table:table-cell table:style-name="Tabla5.A2" office:value-type="string">
            <text:p text:style-name="P9">Punto 14º</text:p>
          </table:table-cell>
          <table:table-cell table:style-name="Tabla5.A2" office:value-type="string">
            <text:p text:style-name="P9">Asuntos de Urgencia.</text:p>
          </table:table-cell>
        </table:table-row>
      </table:table>
      <text:p text:style-name="P19"/>
      <text:p text:style-name="P19"/>
      <text:p text:style-name="Text_20_body"><text:span text:style-name="T65"><text:line-break/></text:span><text:span text:style-name="T83"><text:tab/></text:span><text:span text:style-name="Strong_20_Emphasis"><text:span text:style-name="T67">1.-Aprobación, si procede, del borrador del acta de la sesión de 26 de julio de 2024.</text:span></text:span></text:p>
      <text:p text:style-name="P68"><text:span text:style-name="T9"><text:tab/>El asunto tratado se incorpora como videoacta digital firmada electrónicamente por la Secretaria (a la que se accede a través del enlace web que se describe a continuación), acuerdo adoptado en sesión plenaria celebrada el 22/03/2018. Abierto el turno de intervenciones, se produjeron las siguientes:</text:span> </text:p>
      <text:p text:style-name="P63"><text:span text:style-name="T66"><text:tab/></text:span><text:a xlink:type="simple" xlink:href="http://videoactas.mogan.es/?meeting=video_202101290000000000_FH.mp4&amp;topic=1" text:style-name="Internet_20_link" text:visited-style-name="Visited_20_Internet_20_Link"><text:span text:style-name="T66">http://videoactas.mogan.es/?meeting=video_202409060000000000_FH.mp4&amp;topic=1</text:span></text:a><text:span text:style-name="T66"> </text:span></text:p>
      <text:p text:style-name="P65"><text:tab/>Sometido a votación el borrador del acta de la sesión de fecha 26 de julio de 2024, queda aprobado por asentimiento, de acuerdo con o previsto en el artículo 110 del ROM.</text:p>
      <text:p text:style-name="P19"/>
      <text:p text:style-name="Text_20_body"/>
      <text:p text:style-name="Standard"><text:span text:style-name="Strong_20_Emphasis"><text:span text:style-name="T74"><text:tab/></text:span></text:span><text:span text:style-name="Strong_20_Emphasis"><text:span text:style-name="T69">2. Expte. 14848/2023. Propuesta para la aprobación inicial del Programa de Actuación sobre el Medio Urbano (PAMU), parcelas A4 y A5, Valle de Puerto Rico.</text:span></text:span></text:p>
      <text:p text:style-name="P98"/>
      <text:p text:style-name="P35"><text:tab/>Por mi el secretario, se da cuenta de la propuesta, cuyo tenor literal es el siguiente:</text:p>
      <text:p text:style-name="P21"/>
      <text:p text:style-name="P37">“JUAN MENCEY NAVARRO ROMERO, Teniente de Alcalde del Área de Gobierno de Urbanismo, Promoción Turística y Seguridad, con competencias en materia de Urbanismo, Seguridad Ciudadana, Asesoría Jurídica y Mediación, Recursos Humanos y Recogida de Residuos, de acuerdo con el decreto n.º 2023/3349 de 19 de junio. </text:p>
      <text:p text:style-name="P56"><text:soft-page-break/><text:span text:style-name="T18">Visto el informe jurídico emitido por el Técnico de Administración General D. Héctor Cachero Quevedo, de fecha 27/8/2024 (CSV </text:span><text:a xlink:type="simple" xlink:href="file:///P:/Archivo/DALIA/Ambientalu006754aa9051b0d1d807e80c7080c32pDocumento%20" text:style-name="Internet_20_link" text:visited-style-name="Visited_20_Internet_20_Link"><text:span text:style-name="T71">u006754aa9051b0d1d807e80c7080c32p</text:span></text:a><text:span text:style-name="T18">) que literalmente dice:</text:span></text:p>
      <text:p text:style-name="P39"><text:span text:style-name="T2">HÉCTOR CACHERO QUEVEDO</text:span>, Técnico de Administración General, visto el expediente <text:span text:style-name="T2">nº 14848/2023 </text:span>tramitado para la aprobación del Programa de Actuación sobre el Medio Urbano (PAMU) en las parcelas A4 y A5 del Polígono 30 y 30', y al amparo de lo dispuesto en el artículo 221 del Reglamento Orgánico Municipal, se emite el presente informe sobre la base de los antecedentes y consideraciones siguientes:</text:p>
      <text:p text:style-name="P40">ANTECEDENTES DE HECHO</text:p>
      <text:p text:style-name="P39"><text:span text:style-name="T2">PRIMERO.- </text:span>En fecha 3 de julio de 2023 se dicta <text:span text:style-name="T2">Decreto nº 2023/3628</text:span> por el Teniente de Alcalde del Área de Medio Ambiente, Servicios Públicos, Obras Públicas y Embellecimiento, D. Juan Ernesto Hernández Cruz, en virtud del cual se adjudica a la entidad URBANFIX S.L. el contrato menor de servicio para instrumentalizar mediante un Programa de Actuación sobre el Medio Urbano (PAMU) el trasvase de edificabilidad de la parcela A5 a la A4 del Polígono 30-30' (Cortadores, Motor Grande) y la consecuente modificación de sus parámetros urbanísticos (Expediente 3944/2023).</text:p>
      <text:p text:style-name="P39"><text:span text:style-name="T2">SEGUNDO.- </text:span>En fecha 6 de noviembre de 2023, con R.E. nº 2023/16835, D. Jonatan Tabares Sicilia, en representación de URBANFIX S.L., presenta escrito indicando, literalmente, &lt;&lt;que siendo imposible entregar el PAMU DE MOTOR GRANDE mediante la sede electrónica de esa administración, debido a los límites en cuanto al tamaño total de los archivos, durante la jornada del día 7 de noviembre de 2023 se hará entrega en la sede municipal en formato DVD del documento [...]&gt;&gt;.</text:p>
      <text:p text:style-name="P39"><text:span text:style-name="T2">TERCERO.- </text:span>En fecha 7 de noviembre de 2023, se recibe el referido CD con los archivos que comprenden el citado PAMU.</text:p>
      <text:p text:style-name="P39">Esta documentación fue completada con fecha 13 de noviembre y R.E. 2023/17208, mediante la aportación del TOMO III Documento Ambiental Estratégico.</text:p>
      <text:p text:style-name="P56"><text:span text:style-name="T19">CUARTO.-</text:span><text:span text:style-name="T18"> </text:span><text:span text:style-name="T20">En fecha 13 de noviembre de 2023, Dña. Carina Isabel Hernández García, arquitecta municipal, emite informe técnico con Código Seguro de Verificación (CSV) nº </text:span><text:a xlink:type="simple" xlink:href="https://oat.mogan.es:8448/ventanilla/validacionDoc/index.jsp?csv=%209c006754aa91e0d0d35207e72490b0c09G" text:style-name="Internet_20_link" text:visited-style-name="Visited_20_Internet_20_Link"><text:span text:style-name="T71">9c006754aa91e0d0d35207e72490b0c09G</text:span></text:a><text:span text:style-name="T20">,</text:span><text:span text:style-name="T18"> </text:span><text:span text:style-name="T20">de cuyo tenor literal se desprende la siguiente propuesta:</text:span></text:p>
      <text:p text:style-name="P44">&lt;&lt;<text:span text:style-name="T5">PRIMERO.-</text:span> Informar técnicamente con carácter favorable la propuesta de <text:span text:style-name="T2">Programa de actuación sobre el medio urbano, P/ A4 y A5, Valle Puerto Rico, T.M. de Mogán</text:span>, de fecha noviembre de 2023, todo ello en virtud del Borrador (Tomo I y Tomo II) incorporado al expediente en fecha 06/11/2023 (Reg. Entrada 16835), y el Documento Ambiental Estratégico (Tomo III) incorporado en fecha 13/11/2023 (Reg.Entrada 17208).</text:p>
      <text:p text:style-name="P44"><text:span text:style-name="T5">SEGUNDO.- </text:span>Teniendo en consideración que se trata de un instrumento de ordenación a nivel municipal, y que el Ayuntamiento de Mogán, cuenta con los recursos suficientes, se considera oportuno designar como Órgano Ambiental para llevar a cabo dicha evaluación a la <text:span text:style-name="T2">Comisión de Evaluación Ambiental Estratégica de los Planes Urbanísticos del Ayuntamiento de Mogán</text:span>. </text:p>
      <text:p text:style-name="P44"><text:span text:style-name="T5">TERCERO.-</text:span> Habiéndose hecho la comprobación a la que se refiere el artículo 29 Solicitud de inicio de la evaluación ambiental estratégica simplificada - de la LEA, no realizándose observación alguna al respecto, <text:span text:style-name="T5">remitir a la Comisión de Evaluación Ambiental Estratégica de los Planes Urbanísticos del Ayuntamiento de Mogán</text:span><text:span text:style-name="T4">, la documentación obrante en el expediente</text:span> a los efectos de iniciar la tramitación del procedimiento de <text:span text:style-name="T4">evaluación ambiental estratégica simplificada</text:span>. </text:p>
      <text:p text:style-name="P44"><text:span text:style-name="T5">CUARTO.-</text:span> Que una vez se emita por parte del Órgano Ambiental el Informe Ambiental Estratégico, preceptivo y determinante con el que finaliza la evaluación ambiental, siempre y cuando este considere que el plan o programa no tiene efectos negativos sobre el medio ambiente, se proceda por el procedimiento legalmente establecido a la<text:span text:style-name="T4"> Aprobación Inicial</text:span> del <text:span text:style-name="T2">Programa de actuación sobre el medio urbano, P/ A4 y A5, Valle Puerto Rico, T.M. de Mogán</text:span>.&gt;&gt;</text:p>
      <text:p text:style-name="P56"><text:span text:style-name="T19">QUINTO.- </text:span><text:span text:style-name="T20">El 16 de noviembre de 2023, por la Jefa del Servicio de Urbanismo se emitió Informe con CSV </text:span><text:a xlink:type="simple" xlink:href="https://oat.mogan.es:8448/ventanilla/web/validacionFirmas.do?opcion=1&amp;modo=3&amp;csv=P006754aa931100f14007e70a90b0e1a9" office:name="P006754aa931100f14007e70a90b0e1a9" text:style-name="Internet_20_link" text:visited-style-name="Visited_20_Internet_20_Link"><text:span text:style-name="T72">P006754aa931100f14007e70a90b0e1a9</text:span></text:a><text:span text:style-name="T18"> </text:span><text:span text:style-name="T20">en el que se propuso: </text:span></text:p>
      <text:p text:style-name="P44"><text:span text:style-name="T2">PRIMERO.- Remitir a la Comisión de Evaluación Ambiental Estratégica de los Planes Urbanísticos del Ayuntamiento de Mogán</text:span> la solicitud de inicio del <text:span text:style-name="T2">Programa de actuación sobre el medio urbano, P/ A4 y A5, Valle Puerto Rico, T.M. de Mogán</text:span> promovido por el Ayuntamiento de Mogán y formalizado por la entidad URBANFIX S.L. con R.E. 16835/2023 de 6 de noviembre (Tomos I y II) y R.E. 17208/2023, <text:soft-page-break/>de 13 de noviembre de 2023 (Tomo III), acompañada de la documentación exigida en el artículo 29 de la Ley 21/2013, de 9 de diciembre, de Evaluación Ambiental, a fin de que se tramite la correspondiente evaluación ambiental estratégica simplificada.</text:p>
      <text:p text:style-name="P22"><text:line-break/><text:span text:style-name="T11">SEGUNDO.-</text:span><text:span text:style-name="T10"> Una vez se reciba el correspondiente informe ambiental estratégico, y siempre que este determine que el programa en cuestión no tiene efectos negativos sobre el medio ambiente, continuar con los trámites para la aprobación del </text:span><text:span text:style-name="T11">Programa de actuación sobre el medio urbano, P/ A4 y A5, Valle Puerto Rico, T.M. de Mogán.</text:span><text:span text:style-name="T10"> </text:span></text:p>
      <text:p text:style-name="P56"><text:span text:style-name="T19">SEXTO.- </text:span><text:span text:style-name="T20">El 4 de diciembre de 2023 el Pleno Municipal certificó el acuerdo alcanzado en su sesión Ordinaria de fecha 1 de diciembre de 2023 (CSV </text:span><text:a xlink:type="simple" xlink:href="https://oat.mogan.es:8448/ventanilla/web/validacionFirmas.do?opcion=1&amp;modo=3&amp;csv=0006754aa923010848e07e73bf0c0d35C" text:style-name="Internet_20_link" text:visited-style-name="Visited_20_Internet_20_Link"><text:span text:style-name="T71">0006754aa923010848e07e73bf0c0d35C</text:span></text:a><text:span text:style-name="T20">) en los términos de la anterior propuesta.</text:span></text:p>
      <text:p text:style-name="P56"><text:span text:style-name="T19">SÉPTIMO.- </text:span><text:span text:style-name="T20">El 15 de marzo de 2024 la Técnico Municipal Dª. Carina Isabel Hernández García emitió Informe con CSV </text:span><text:a xlink:type="simple" xlink:href="https://oat.mogan.es:8448/ventanilla/web/validacionFirmas.do?opcion=1&amp;modo=3&amp;csv=D006754aa9100e00c1207e808e0315213" text:style-name="Internet_20_link" text:visited-style-name="Visited_20_Internet_20_Link"><text:span text:style-name="T72">4D006754aa9100e00c1207e808e0315213</text:span></text:a><text:span text:style-name="T18"> </text:span><text:span text:style-name="T20">en donde literalmente propuso: </text:span></text:p>
      <text:p text:style-name="P44"><text:span text:style-name="T5">PRIMERO.-</text:span> Informar técnicamente con carácter favorable la propuesta de <text:span text:style-name="T2">Programa de actuación sobre el medio urbano, P/ A4 y A5, Valle Puerto Rico, T.M. de Mogán</text:span>, de fecha noviembre de 2023, todo ello en virtud de la documentación aportada al expediente en fecha 15/02/2024 (Reg. Entrada 2700).</text:p>
      <text:p text:style-name="P44"><text:span text:style-name="T5">SEGUNDO.-</text:span> Habiéndose hecho la comprobación a la que se refiere el artículo 29 - Solicitud de inicio de la evaluación ambiental estratégica simplificada - de la LEA, no realizándose observación alguna al respecto, <text:span text:style-name="T5">remitir a la Comisión de Evaluación Ambiental Estratégica de los Planes Urbanísticos del Ayuntamiento de Mogán</text:span><text:span text:style-name="T4"> la última documentación presentada obrante en el expediente</text:span> a los efectos de iniciar la tramitación del procedimiento de <text:span text:style-name="T4">evaluación ambiental estratégica simplificada</text:span>.</text:p>
      <text:p text:style-name="P44"><text:span text:style-name="T5">TERCERO.-</text:span> Que una vez se emita por parte del Órgano Ambiental el <text:span text:style-name="T4">Informe Ambiental Estratégico</text:span>, preceptivo y determinante con el que finaliza la evaluación ambiental, siempre y cuando este considere que el plan o programa no tiene efectos negativos sobre el medio ambiente, se proceda por el procedimiento legalmente establecido a la <text:span text:style-name="T4">Aprobación Inicial</text:span> del instrumento.</text:p>
      <text:p text:style-name="P44"><text:span text:style-name="T2">OCTAVO.- </text:span>El 20 de junio de 2024 la Comisión de Evaluación Ambiental del Ayuntamiento de Mogán resolvió:</text:p>
      <text:p text:style-name="P44"><text:span text:style-name="T2">PRIMERO.- Aprobar </text:span>el Informe Ambiental Estratégico con C.S.V. nº<text:line-break/><text:span text:style-name="T4">Y006754aa938140948107e82ed060b3as</text:span>, en los términos propuestos, a tenor de lo establecido en el artículo 31 de la Ley 21/2013, de 9 de diciembre, de Evaluación Ambiental, al no apreciarse efectos significativos sobre el medio ambiente como consecuencia de la aplicación de las determinaciones propuestas en el <text:span text:style-name="T2">Programa de Actuación sobre el Medio Urbano, P/ A4 y A5, Valle Puerto Rico - Motor Grande, T.M. de Mogán (Expte. O.A. 5052/2024; Expte. O.S. 14848/2023).</text:span></text:p>
      <text:p text:style-name="P44"><text:span text:style-name="T2">SEGUNDO.- Publicar</text:span> el correspondiente anuncio en el Boletín Oficial de la Provincia y en la sede electrónica del Ayuntamiento de Mogán. </text:p>
      <text:p text:style-name="P44"><text:span text:style-name="T2">TERCERO.- Notificar</text:span> la presente resolución al Ilustre Ayuntamiento de Mogán a los efectos oportunos, con remisión de los informes aludidos en el acta de sesión ordinaria de fecha 19 de junio de 2024.</text:p>
      <text:p text:style-name="P39"><text:span text:style-name="T2">NOVENO.- </text:span>El 3 de julio de 2024 se publicó en el Boletín Oficial de la Provincia de Las Palmas nº 81 el texto íntegro de la resolución de la Comisión de Evaluación Ambiental de este Ayuntamiento.</text:p>
      <text:p text:style-name="P39"><text:span text:style-name="T2">DÉCIMO.- </text:span>El 24 y 31 de julio de 2024 URBANFIX, S.L. presentó documentación consistente en varios anexos que fueron aportados al expepediente, en ambos casos, un día después de su presentación.</text:p>
      <text:p text:style-name="P39"><text:span text:style-name="T2">DÉCIMO PRIMERO.- </text:span>El 1 de agosto de 2024 la Técnico Municipal Dª Carina Isabel Hernández García emitió Informe en los siguientes términos:</text:p>
      <text:p text:style-name="P39"><text:span text:style-name="T5">PRIMERO.-</text:span> Informar técnicamente con carácter favorable a la <text:span text:style-name="T4">Aprobación Inicial</text:span> de <text:span text:style-name="T2">Programa de actuación sobre el medio urbano, P/ A4 y A5, Valle Puerto Rico, T.M. de Mogán</text:span>, de fecha Julio 2024, todo ello en virtud de la documentación aportada al expediente en fecha 23/07/2024 (Reg.Entrada 11491) y fecha 31/07/2024 (Reg.Entrada 12035). </text:p>
      <text:p text:style-name="P39"><text:span text:style-name="T5">SEGUNDO.-</text:span> Tras la <text:span text:style-name="T4">Aprobación Inicial</text:span>, solicitar informe sectorial a los organismos competentes en materia de <text:span text:style-name="T2">aguas y defensa. </text:span></text:p>
      <text:p text:style-name="P39">A los anteriores hechos le son de aplicación los siguientes,</text:p>
      <text:p text:style-name="P40">CONSIDERACIONES JURÍDICAS</text:p>
      <text:p text:style-name="P41">PRIMERO.- Objeto del informe y legislación aplicable.</text:p>
      <text:p text:style-name="P39">Es objeto del presente informe la aprobación inicial del Programa de Actuación sobre el Medio Urbano (PAMU) en las parcelas A4 y A5 del Polígono 30 y 30 promovido por el Ayuntamiento de Mogán y <text:soft-page-break/>presentado por D. Jonatan Tabares Sicilia, en nombre y representación de URBANFIX, S.L. el 6 de noviembre de 2023 y R.E. nº 16836/2023.</text:p>
      <text:p text:style-name="P39">En este sentido, la legislación aplicable a la aprobación del Programa de Actuación sobre el Medio Urbano (PAMU) viene determinada, en esencia, por:</text:p>
      <text:list xml:id="list5355024040522788110" text:style-name="L1">
        <text:list-item>
          <text:list>
            <text:list-item>
              <text:p text:style-name="P197">Artículos 86, 133, 140, 302, 303 y 307 de la Ley 4/2017, del Suelo y de los Espacios Naturales Protegidos de Canarias (en adelante, LSENPC).</text:p>
            </text:list-item>
            <text:list-item>
              <text:p text:style-name="P197">Artículo 122.2 del Decreto 183/2018, de 26 de diciembre, por el que se aprueba el Reglamento de Gestión y Ejecución del Planeamiento de Canarias (en adelante, RGEPC)</text:p>
            </text:list-item>
            <text:list-item>
              <text:p text:style-name="P197">Artículos 58 a 66, 80, 81, 82, 97 y 99 del Decreto 181/2018, de 26 de diciembre, por el que se aprueba el Reglamento de Planeamiento de Canarias (en adelante, RPC).</text:p>
            </text:list-item>
          </text:list>
        </text:list-item>
      </text:list>
      <text:p text:style-name="P41">SEGUNDA.- Naturaleza y alcance del Programa de Actuación sobre el Medio Urbano (PAMU), según la memoria justificativa</text:p>
      <text:p text:style-name="P44">Tal como se desprende de la memoria justificativa del programa, el referido PAMU consiste en el trasvase de edificabilidad de la Parcela A5 a la Parcela A4, con la consiguiente modificación de los parámetros urbanísticos (ocupación, alturas, etc.), para concentrar los m² construidos permitidos en una única parcela -A4- en la que se llevará a cabo una promoción de viviendas de protección pública. A su vez, se propone el cambio de uso de la Parcela A5 al de Espacio Libre, asumiendo esta los parámetros ordenancistas de la Ordenanza Provisional Municipal de Zonas Libres del Municipio. </text:p>
      <text:p text:style-name="P39">La parcelas en cuestión son las siguientes:</text:p>
      <text:p text:style-name="P41">PARCELA A4:</text:p>
      <text:p text:style-name="P39">Superficie: 6.000,00m²</text:p>
      <text:p text:style-name="P39">Localización: c/Zaragoza 4</text:p>
      <text:p text:style-name="P39">Situación urbanística: Suelo urbano. (suelo sin edificar) </text:p>
      <text:p text:style-name="P39">Uso principal: Residencial. Viviendas unifamiliares </text:p>
      <text:p text:style-name="P39">Linderos:</text:p>
      <text:p text:style-name="P39">o Norte: Parcela PR3 y Lote 4</text:p>
      <text:p text:style-name="P39">o Sur: Calle C y Vial Peatonal 6</text:p>
      <text:p text:style-name="P39">o Este: Calle C</text:p>
      <text:p text:style-name="P39">o Oeste: Con Parcela PR3 y Parcela A2</text:p>
      <text:p text:style-name="P39">Referencia catastral: 1350903DR3715S0001ZA</text:p>
      <text:p text:style-name="P39">Nº. inventario8: 1.2.00324.05 </text:p>
      <text:p text:style-name="P41">PARCELA A5:</text:p>
      <text:p text:style-name="P39">Superficie: 6.303,10m²</text:p>
      <text:p text:style-name="P39">Localización: c/Zaragoza</text:p>
      <text:p text:style-name="P39">Situación urbanística: Suelo urbano. (suelo sin edificar) </text:p>
      <text:p text:style-name="P39">Uso principal: Residencial. Viviendas unifamiliares </text:p>
      <text:p text:style-name="P39">Linderos:</text:p>
      <text:p text:style-name="P39">o Norte: zona verde 4</text:p>
      <text:p text:style-name="P39">o Sur: Parcela A3</text:p>
      <text:p text:style-name="P39">o Este: Límite del Plan Parcial</text:p>
      <text:p text:style-name="P39"><text:soft-page-break/>o Oeste: Calle C</text:p>
      <text:p text:style-name="P39">Referencia catastral: 1450501DR3715S0001WA9</text:p>
      <text:p text:style-name="P44">Nº. inventario10: 1.2.00325.05 </text:p>
      <text:p text:style-name="P41">TERCERA.- Definición, objeto y límites de los estudios de detalle</text:p>
      <text:p text:style-name="P39">Dispone el artículo 302 de la Ley 4/2017, de 13 de julio, del Suelo y los Espacios Naturales Protegidos de Canarias (en adelante, LSENPC) que las actuaciones sobre el medio urbano podrán consistir en: a) rehabilitación edificatoria; b) reforma o renovación urbana; y c) actuaciones de dotación.</text:p>
      <text:p text:style-name="P39">En el presente caso, nos encontramos ante un Programa de Actuación sobre el Medio Urbano consistente, a tenor de lo expuesto por la arquitecta municipal en su informe de 13 de noviembre de 2023 (identificado en el antecedente de hecho cuarto), en una <text:span text:style-name="T5">actuación de dotación</text:span>, &lt;&lt;ya que su objeto es incrementar las dotaciones públicas de un ámbito de suelo urbanizado para reajustar su proporción con la mayor edificabilidad o densidad o con los nuevos usos asignados en la ordenación urbanística a una o más parcelas del ámbito y no requieran la reforma o renovación de la urbanización de este&gt;&gt;. Además, se trata de un instrumento de iniciativa pública (v. art. 303 LSENPC) por cuanto que es promovido por el Ayuntamiento de Mogán.</text:p>
      <text:p text:style-name="P41">CUARTA.- Procedimiento a seguir</text:p>
      <text:p text:style-name="P39">En lo que respecta al procedimiento a seguir para su tramitación y aprobación, el artículo 307 de la LSENPC establece en su apartado 2 que se regirán por lo previsto para las ordenanzas municipales, debiendo venir acompañados de la memoria de viabilidad económica y la delimitación gráfica del ámbito de actuación (v. art. 307.3 LSENPC).</text:p>
      <text:p text:style-name="P39">En similares términos se pronuncia el <text:span text:style-name="T2">artículo 122.2 del Decreto 183/2018, de 26 de diciembre, por el que se aprueba el Reglamento de Gestión y Ejecución del Planeamiento de Canarias</text:span> (en adelante, RGEPC), si bien en este precepto se regula el <text:span text:style-name="T5">procedimiento a seguir</text:span> de una forma más precisa, por lo que procedemos a su transcripción para una mayor concreción:</text:p>
      <text:p text:style-name="P56"><text:span text:style-name="T23">&lt;&lt;2. De conformidad con lo previsto en el </text:span><text:a xlink:type="simple" xlink:href="https://noticias.juridicas.com/base_datos/Admin/561510-rdleg-7-2015-de-30-oct-aprueba-el-texto-refundido-de-la-ley-de-suelo-y-rehabilitacion.html#I246" text:style-name="Internet_20_link" text:visited-style-name="Visited_20_Internet_20_Link"><text:span text:style-name="T71">artículo 24.1 del Texto Refundido de la Ley del Suelo y Rehabilitación Urbana, aprobado por Real Decreto Legislativo 7/2015, de 30 de octubre</text:span></text:a><text:span text:style-name="T23">, en relación con el </text:span><text:a xlink:type="simple" xlink:href="https://noticias.juridicas.com/base_datos/CCAA/601936-l-4-2017-de-13-jul-ca-canarias-suelo-y-espacios-naturales-protegidos-de-canarias.html#I2211" text:style-name="Internet_20_link" text:visited-style-name="Visited_20_Internet_20_Link"><text:span text:style-name="T71">artículo 307.2 de la Ley 4/2017, de 13 de julio, del Suelo y de los Espacios Naturales Protegidos de Canarias</text:span></text:a><text:span text:style-name="T23">, los programas de actuación sobre el medio urbano (PAMU) se tramitarán por el procedimiento previsto para las ordenanzas municipales. En particular se deben seguir los siguientes trámites:</text:span></text:p>
      <text:p text:style-name="P44">a) Aprobación inicial por el Pleno Municipal.</text:p>
      <text:p text:style-name="P44"><text:bookmark text:name="I101821"/>b) Información pública de un mes con audiencia a todos los afectados.</text:p>
      <text:p text:style-name="P44"><text:bookmark text:name="I101921"/>c) Aprobación definitiva por el Pleno Municipal</text:p>
      <text:p text:style-name="P44"><text:bookmark text:name="I102021"/>d) El acuerdo de aprobación definitiva se publicará en el Boletín Oficial de la Provincia, sede electrónica del Ayuntamiento y se notificará personalmente a todos los propietarios y los que hubieran presentado alegaciones durante el trámite de información pública&gt;&gt;.</text:p>
      <text:p text:style-name="P44"><text:bookmark text:name="I102111"/>Asimismo, debemos traer a colación lo dispuesto en los apartados 3 y 4 del citado precepto en lo que respecta al contenido mínimo y documentación que debe acompañar a estos instrumentos:</text:p>
      <text:p text:style-name="P44">&lt;&lt;3. El contenido de estos instrumentos será el establecido en el artículo anterior de este Reglamento para los instrumentos de la ordenación y delimitación de las actuaciones en el medio urbano y, en particular:</text:p>
      <text:p text:style-name="P44">a) Delimitación geográfica del ámbito de actuación.</text:p>
      <text:p text:style-name="P44"><text:bookmark text:name="I102311"/>b) Propuesta de la ordenación, con descripción de la actuación de rehabilitación edificatoria, reforma o renovación urbana y de las dotaciones que se propongan.</text:p>
      <text:p text:style-name="P44"><text:bookmark text:name="I102411"/>c) Documentación gráfica que sea suficiente en atención a la actuación propuesta.</text:p>
      <text:p text:style-name="P44"><text:bookmark text:name="I102511"/>d) Memoria de viabilidad económica con el contenido establecido en el artículo anterior.</text:p>
      <text:p text:style-name="P44"><text:bookmark text:name="I102611"/>e) Documentación ambiental.</text:p>
      <text:p text:style-name="P44"><text:bookmark text:name="I102711"/>4. Asimismo, deberá acompañarse a la documentación anteriormente expuesta, la necesaria para la gestión y ejecución de la actuación que se detalla en los siguientes artículos para la ejecución de las actuaciones en el medio urbano de naturaleza pública o privada siempre que sea necesario en atención a la naturaleza y características de la actuación:</text:p>
      <text:p text:style-name="P44"><text:bookmark text:name="I102811"/>a) Propuesta de reparcelación para realizar la equidistribución cuando fuera necesaria. Se entiende por tal la distribución entre todos los afectados de los costos derivados de la ejecución de la correspondiente <text:soft-page-break/>actuación y de los beneficios imputables a la misma, incluyendo entre ellos las ayudas públicas y todos los que permitan generar algún tipo de ingreso vinculado a la operación.</text:p>
      <text:p text:style-name="P44"><text:bookmark text:name="I102911"/>La equidistribución tomará como base las cuotas de participación que correspondan a cada uno de los propietarios en la comunidad de propietarios o en la agrupación de comunidades de propietarios, en las cooperativas de viviendas que pudieran constituirse al efecto, así como la participación que, en su caso, corresponda, de conformidad con el acuerdo al que se haya llegado, a las empresas, entidades o sociedades que vayan a intervenir en la operación a retribuir su actuación.</text:p>
      <text:p text:style-name="P44">b) Plan de realojo y retorno, cuando fuera procedente.</text:p>
      <text:p text:style-name="P44">c) Proyecto de urbanización, si hubieran obras de urbanización.</text:p>
      <text:p text:style-name="P44"><text:bookmark text:name="I103111"/>d) Convenios urbanísticos que correspondan para facilitar la gestión. No obstante, estos documentos podrán presentarse con posterioridad.</text:p>
      <text:p text:style-name="P44"><text:bookmark text:name="I103211"/>e) Propuesta de gestión de la actuación.</text:p>
      <text:p text:style-name="P44"><text:bookmark text:name="I103311"/>f) Cualquier otro documento que el promotor considere conveniente en orden a facilitar la gestión&gt;&gt;.</text:p>
      <text:p text:style-name="P39"><text:bookmark text:name="I103411"/>En relación con el contenido documental mínimo exigido legalmente para la aprobación inicial del PAMU, una vez comprobada la documentación por la arquitecta municipal, la misma concluye que la documentación que obra en el expediente cumple con el contenido mínimo exigido en los artículos 121 y 122 del RGEPC.</text:p>
      <text:p text:style-name="P41">QUINTA.- Suspensión automática del otorgamiento de licencias</text:p>
      <text:p text:style-name="P44">Por último, es preciso traer a colación lo dispuesto en el <text:span text:style-name="T2">artículo 99.1 del RPC</text:span>, en virtud del cual, &lt;&lt;el acuerdo de aprobación inicial de los instrumentos de ordenación determinará, por sí solo y desde el momento de su publicación oficial, la <text:span text:style-name="T4">suspensión automática del otorgamiento de licencias</text:span> en todas aquellas áreas cuyas nuevas determinaciones supongan alteración del régimen vigente&gt;&gt;. </text:p>
      <text:p text:style-name="P39">No obstante, el precepto regula en su apartado tercero una <text:span text:style-name="T4">excepción</text:span> a la suspensión en el otorgamiento de licencias disponiendo que &lt;&lt;a partir de la publicación de la aprobación inicial solo se podrá tramitar y otorgar licencia a los proyectos ajustados al régimen vigente en el momento de su solicitud, siempre que dicho régimen no haya sido alterado por las determinaciones propuestas en el instrumento de ordenación en tramitación, o, habiendo sido alterado, las determinaciones aprobadas inicialmente sean menos restrictivas o limitativas que las del planeamiento en vigor, aplicándose lo establecido en el apartado 6 del artículo anterior&gt;&gt; <text:span text:style-name="T2">.</text:span></text:p>
      <text:p text:style-name="P39"><text:span text:style-name="T2">SEXTA.- </text:span>La adopción del presente acuerdo es <text:span text:style-name="T2">competencia del Pleno</text:span> de la Corporación por así establecerlo expresamente el artículo 79.1 del Decreto 181/2018, de 26 de diciembre, por el que se aprueba el Reglamento de Planeamiento de Canarias.</text:p>
      <text:p text:style-name="P44">En virtud de lo expuesto, se tiene a bien elevar a la consideración del Pleno la siguiente</text:p>
      <text:p text:style-name="P46">PROPUESTA DE RESOLUCIÓN</text:p>
      <text:p text:style-name="P44"><text:span text:style-name="T2">PRIMERO.- Aprobar inicialmente el Programa de Actuación sobre el Medio Urbano (PAMU) en las parcelas A4 y A5 del Polígono 30 y 30</text:span> promovido por el Ayuntamiento de Mogán y presentado por D. Jonatan Tabares Sicilia, en nombre y representación de URBANFIX, S.L. el 6 de noviembre de 2023 y R.E. nº 16836/2023.</text:p>
      <text:p text:style-name="P44"><text:span text:style-name="T2">SEGUNDO.- </text:span>Someter el expediente a <text:span text:style-name="T2">información pública</text:span>, por plazo de <text:span text:style-name="T2">UN MES</text:span>, mediante la <text:span text:style-name="T2">publicación</text:span> del correspondiente anuncio en el <text:span text:style-name="T2">Boletín Oficial de Canarias</text:span>, en, al menos, <text:span text:style-name="T2">uno de los periódicos de mayor difusión de la isla y en la sede electrónica del Ayuntamiento de Mogán</text:span>, significando que, a tales efectos, el expediente se encontrará a disposición de los interesados en el Negociado de Planeamiento, sito en las Oficinas Municipales de Arguineguín, c/ Tamarán, 4, T.M. de Mogán, así como en la sede electrónica municipal.</text:p>
      <text:p text:style-name="P44"><text:span text:style-name="T2">TERCERO.-</text:span> Simultáneamente al trámite de información pública, llevar a cabo en el mismo plazo de UN MES, <text:span text:style-name="T2">en su caso</text:span>:</text:p>
      <text:p text:style-name="P44">a) La <text:span text:style-name="T2">consulta</text:span> a las administraciones que pudieran verse afectadas, y a las personas interesadas, así como la solicitud de los informes preceptivos.</text:p>
      <text:p text:style-name="P39"><text:soft-page-break/>b) La <text:span text:style-name="T2">audiencia</text:span> a todos aquellos propietarios incluidos en el sector o ámbito a ordenar que no hubieran apoyado la iniciativa.</text:p>
      <text:p text:style-name="P44"><text:span text:style-name="T2">CUARTO.- Suspender la tramitación del otorgamiento de licencias</text:span> en aquellas áreas cuyas nuevas determinaciones, según el PAMU, supongan alteración del régimen vigente, salvo que las determinaciones aprobadas inicialmente sean menos restrictivas o limitativas que las del planeamiento en vigor.</text:p>
      <text:p text:style-name="P39"><text:span text:style-name="T2">QUINTO.- </text:span>Notificar la resolución que se adopte a los interesados.</text:p>
      <text:p text:style-name="P39">Es cuanto se tiene a bien informar a los efectos oportunos, según mi leal saber y entender desde el punto de vista jurídico y sin perjuicio de otro informe mejor fundado en derecho, quedando a salvo en cualquier caso, los pronunciamientos a que haya lugar por parte de la Corporación del Ayuntamiento de Mogán.</text:p>
      <text:p text:style-name="P45">En Mogán, a la fecha de la firma electrónica.</text:p>
      <text:p text:style-name="P37">Considerando que la adopción de este acuerdo es competencia del <text:span text:style-name="T2">Pleno, </text:span>en su virtud y conforme a tales antecedentes <text:span text:style-name="T2">PROPONGO</text:span>:</text:p>
      <text:p text:style-name="P50"><text:span text:style-name="T2">PRIMERO.- Aprobar inicialmente el Programa de Actuación sobre el Medio Urbano (PAMU) en las parcelas A4 y A5 del Polígono 30 y 30'</text:span> promovido por el Ayuntamiento de Mogán y presentado por D. Jonatan Tabares Sicilia, en nombre y representación de URBANFIX, S.L. el 6 de noviembre de 2023 y R.E. nº 16836/2023.</text:p>
      <text:p text:style-name="P50"><text:span text:style-name="T2">SEGUNDO.- </text:span>Someter el expediente a <text:span text:style-name="T2">información pública</text:span>, por plazo de <text:span text:style-name="T2">UN MES</text:span>, mediante la <text:span text:style-name="T2">publicación</text:span> del correspondiente anuncio en el <text:span text:style-name="T2">Boletín Oficial de Canarias</text:span>, en, al menos, <text:span text:style-name="T2">uno de los periódicos de mayor difusión de la isla y en la sede electrónica del Ayuntamiento de Mogán</text:span>, significando que, a tales efectos, el expediente se encontrará a disposición de los interesados en el Negociado de Planeamiento, sito en las Oficinas Municipales de Arguineguín, c/ Tamarán, 4, T.M. de Mogán, así como en la sede electrónica municipal.</text:p>
      <text:p text:style-name="P50"><text:span text:style-name="T2">TERCERO.-</text:span> Simultáneamente al trámite de información pública, llevar a cabo en el mismo plazo de UN MES, <text:span text:style-name="T2">en su caso</text:span>:</text:p>
      <text:p text:style-name="P50">a) La <text:span text:style-name="T2">consulta</text:span> a las administraciones que pudieran verse afectadas, y a las personas interesadas, así como la solicitud de los informes preceptivos.</text:p>
      <text:p text:style-name="P37">b) La <text:span text:style-name="T2">audiencia</text:span> a todos aquellos propietarios incluidos en el sector o ámbito a ordenar que no hubieran apoyado la iniciativa.</text:p>
      <text:p text:style-name="P50"><text:span text:style-name="T2">CUARTO.- Suspender la tramitación del otorgamiento de licencias</text:span> en aquellas áreas cuyas nuevas determinaciones, según el PAMU, supongan alteración del régimen vigente, salvo que las determinaciones aprobadas inicialmente sean menos restrictivas o limitativas que las del planeamiento en vigor.</text:p>
      <text:p text:style-name="P37"><text:span text:style-name="T2">QUINTO.- </text:span>Notificar la resolución que se adopte a los interesados.”</text:p>
      <text:p text:style-name="P64"/>
      <text:p text:style-name="P64"><text:tab/>El asunto tratado se incorpora como videoacta digital firmada electrónicamente por la Secretaría (a la que se accede a través del enlace web que se describe a continuación), acuerdo adoptado en sesión plenaria celebrada el 22/03/2018. Abierto el turno de intervenciones, se produjeron las siguientes: </text:p>
      <text:p text:style-name="P63"><text:span text:style-name="T71"><text:tab/></text:span><text:a xlink:type="simple" xlink:href="http://videoactas.mogan.es/?meeting=video_202101290000000000_FH.mp4&amp;topic=1" text:style-name="Internet_20_link" text:visited-style-name="Visited_20_Internet_20_Link"><text:span text:style-name="T71">http://videoactas.mogan.es/?meeting=video_202409060000000000_FH.mp4&amp;topic=2</text:span></text:a></text:p>
      <text:p text:style-name="P66"><text:tab/>Sometida a votación la propuesta dictaminada queda aprobada por unanimidad.</text:p>
      <text:p text:style-name="P97"/>
      <text:p text:style-name="P97"/>
      <text:p text:style-name="P97"/>
      <text:p text:style-name="P97"/>
      <text:p text:style-name="Standard"><text:span text:style-name="Strong_20_Emphasis"><text:span text:style-name="T74"><text:tab/></text:span></text:span><text:span text:style-name="Strong_20_Emphasis"><text:span text:style-name="T69">3. Expte. 359978/2021. Propuesta para la aprobación definitiva de la modificación menor de las Normas Subsidiarias, para materializar la prolongación sur de la Calle Drago hasta su entronque con la Avda. de la Constitución.</text:span></text:span></text:p>
      <text:p text:style-name="Standard"><text:span text:style-name="Strong_20_Emphasis"><text:span text:style-name="T68"/></text:span></text:p>
      <text:p text:style-name="P35"><text:tab/>Por mi el secretario, se da cuenta de la propuesta, cuyo tenor literal es el siguiente:</text:p>
      <text:p text:style-name="P21"/>
      <text:p text:style-name="P42">“ÁREA DE DESARROLLO</text:p>
      <text:p text:style-name="P42">SERVICIO DE URBANISMO</text:p>
      <text:p text:style-name="P42">Negociado de Planeamiento</text:p>
      <text:p text:style-name="P42"><text:soft-page-break/>Ref.: DGM</text:p>
      <text:p text:style-name="P42">Expte.: 359978/2021 (Expte. Relacionado 340/2023)</text:p>
      <text:p text:style-name="P42">Asunto: Aprobación definitiva MM NNSS Prolongación C/ El Drago</text:p>
      <text:p text:style-name="P37"><text:span text:style-name="T2">DALIA ESTER GONZÁLEZ MARTÍN</text:span>, Funcionaria municipal, Letrada, Jefa del Servicio de Urbanismo, según Decreto 4295/2022, de 5 de septiembre, y al amparo de lo dispuesto en el artículo 221 del Reglamento Orgánico Municipal, emite el presente informe sobre la base de los antecedentes y consideraciones siguientes:</text:p>
      <text:p text:style-name="P43">ANTECEDENTES DE HECHO</text:p>
      <text:p text:style-name="P37"><text:span text:style-name="T2">PREVIO.- </text:span>A efectos de no ser extensos en la exposición de hechos, nos remitimos a los antecedentes obrantes en el expediente administrativo de referencia, así como en su relacionado (Expte.: 340/2023, relativo a la rectificación de error de Acuerdo Plenario de 2/07/2021); si bien a continuación expondremos aquellos que resultan relevantes para el asunto que nos ocupa en este momento procedimiento.</text:p>
      <text:p text:style-name="P37"><text:span text:style-name="T2">PRIMERO.- </text:span>Con fecha <text:span text:style-name="T2">2 de julio de 2021,</text:span> el <text:span text:style-name="T2">Pleno del Ilustre Ayuntamiento de Mogán</text:span>, en sesión ordinaria, adoptó, entre otros, el siguiente acuerdo:</text:p>
      <text:p text:style-name="P23"><text:span text:style-name="T9">&lt;&lt;</text:span><text:span text:style-name="T14">PRIMERO.</text:span><text:span text:style-name="T9"> Aprobar inicialmente la Modificación Menor de las Normas Subsidiarias para posibilitar la materialización de la prolongación Sur de la calle Drago de Mogán Casco, hasta su entronque con la Avenida de la Constitución en los términos que obran en el expediente.</text:span></text:p>
      <text:p text:style-name="P23"><text:span text:style-name="T14">SEGUNDO.-</text:span><text:span text:style-name="T9"> Abrir un periodo de información pública por plazo de un mes mediante anuncio en el Boletín Oficial de Canarias y en el periódico CANARIAS7. Durante dicho período quedará el expediente a disposición de cualquiera que quiera examinarlo para que se presenten las alegaciones que se estimen pertinentes. Asimismo, estará disponible en la sede electrónica de este Ayuntamiento, dirección: https:// mogan.es&gt;&gt;. [sic]</text:span></text:p>
      <text:p text:style-name="P22"><text:span text:style-name="T14">SEGUNDO.- </text:span><text:span text:style-name="T9">Con fecha 4 de noviembre de 2021, y considerando que no se han presentado alegaciones en el plazo de información pública, el Concejal delegado en materia de Urbanismo, D. Juan Mencey Navarro Romero, a propuesta de la Jefa del Servicio de Urbanismo, Dña. María del Pilar Sánchez Bordón, dicta Decreto n.º 2021/6651, en virtud del cual resuelve:</text:span></text:p>
      <text:p text:style-name="P22"><text:span text:style-name="T10">&lt;&lt;</text:span><text:span text:style-name="T11">PRIMERO.- </text:span><text:span text:style-name="T10">Aprobación definitiva de la Modificación Menor de las Normas Subsidiarias en la prolongación de la calle Drago, Mogán Casco, expediente 359978/2021. </text:span></text:p>
      <text:p text:style-name="P22"><text:span text:style-name="T11">SEGUNDO.- </text:span><text:span text:style-name="T10">Publicar en el Boletín Oficial de la Provincia de Las Palmas el texto íntegro de la Modificación Menor de las Normas Subsidiarias en la prolongación de la calle Drago, Mogán Casco.</text:span></text:p>
      <text:p text:style-name="P22"><text:span text:style-name="T11">TERCERO.-</text:span><text:span text:style-name="T9"> </text:span><text:span text:style-name="T10">Dar traslado a Equipo redactor del Plan General Supletorio de Mogán (GESPLAN) y a la Consejería de Política Territorial del Cabildo&gt;&gt;.</text:span></text:p>
      <text:p text:style-name="P22"><text:span text:style-name="T14">TERCERO.- </text:span><text:span text:style-name="T9">Con fecha 10 de diciembre de 2021 se publica en el Boletín Oficial de la Provincia de Las Palmas n.º 148, el anuncio relativo a la aprobación definitiva de la Modificación Menor de las Normas Subsidiarias para posibilitar la materialización de la prolongación sur calle El Drago de Mogán Casco, hasta su entronque con la Avenida de la Constitución, mediante la inserción de un enlace web al contenido del documento.</text:span></text:p>
      <text:p text:style-name="P22"><text:span text:style-name="T14">CUARTO.- </text:span><text:span text:style-name="T9">Con fecha </text:span><text:span text:style-name="T14">24 de enero de 2023</text:span><text:span text:style-name="T9">, el </text:span><text:span text:style-name="T14">Pleno del Ilustre Ayuntamiento de Mogán</text:span><text:span text:style-name="T9">, en sesión ordinaria, adoptó, entre otros, el siguiente acuerdo:</text:span></text:p>
      <text:p text:style-name="P23"><text:span text:style-name="T9">&lt;&lt;</text:span><text:span text:style-name="T14">PRIMERO.-</text:span><text:span text:style-name="T9"> Rectificar el error material advertido en el apartado segundo de la parte resolutiva del acuerdo plenario de 2 de julio de 2021, de modo que:</text:span></text:p>
      <text:p text:style-name="P39">Donde dice: </text:p>
      <text:p text:style-name="P39"><text:span text:style-name="T2">SEGUNDO. </text:span><text:span text:style-name="T5">Abrir un período de información pública por plazo de un mes</text:span> mediante anuncio en el Boletín Oficial de Canarias y en el periódico CANARIAS7. Durante dicho período quedará el expediente a disposición de cualquiera que quiera examinarlo para que se presenten las alegaciones que se estimen pertinentes. Asimismo, estará disponible en la sede electrónica de este Ayuntamiento, dirección: https:// mogan.es.»</text:p>
      <text:p text:style-name="P39"><text:soft-page-break/>Debe decir:</text:p>
      <text:p text:style-name="P39"><text:span text:style-name="T2">SEGUNDO. </text:span><text:span text:style-name="T5">Abrir un período de información pública por plazo de cuarenta y cinco días hábiles</text:span> mediante anuncio en el Boletín Oficial de Canarias y en el periódico CANARIAS7. Durante dicho período quedará el expediente a disposición de cualquiera que quiera examinarlo para que se presenten las alegaciones que se estimen pertinentes. Asimismo, estará disponible en la sede electrónica de este Ayuntamiento, dirección: https:// mogan.es.»</text:p>
      <text:p text:style-name="P44"><text:span text:style-name="T2">SEGUNDO.-</text:span> Proceder a la publicación de un anuncio en el Boletín Oficial de Canarias abriendo un período de información pública por plazo de cuarenta y cinco días hábiles.&gt;&gt;</text:p>
      <text:p text:style-name="P37"><text:span text:style-name="T2">QUINTO.- </text:span>Con fecha 14 de febrero de 2023 se publica en el Boletín Oficial de Canarias nº 31, anuncio relativo a la rectificación del acuerdo plenario de 2 de julio de 2021 (descrito en el apartado anterior), y se abre el periodo de información pública por plazo de 45 días hábiles.</text:p>
      <text:p text:style-name="P56"><text:span text:style-name="T30">SEXTO.- </text:span><text:span text:style-name="T18">Con fecha 26 de abril de 2023, Dña. Francisca Rosa Quintana Correa, funcionaria adscrita al negociado de Oficina de Atención a la Ciudadanía, Estadística y Transparencia, emite informe con CSV nº </text:span><text:a xlink:type="simple" xlink:href="https://oat.mogan.es:8448/ventanilla/validacionDoc/index.jsp?csv=%20J006754aa9231a12a5307e7250040c15B" text:style-name="Internet_20_link" text:visited-style-name="Visited_20_Internet_20_Link"><text:span text:style-name="T71">J006754aa9231a12a5307e7250040c15B</text:span></text:a><text:span text:style-name="T71">, haciendo constar lo siguiente:</text:span></text:p>
      <text:p text:style-name="P22"><text:span text:style-name="T47">&lt;&lt;Vista la comunicación recibida del Departamento de Planeamiento y Gestión Urbanística</text:span><text:line-break/><text:span text:style-name="T47">de fecha 26/04/2023, en la que se solicita informe en el que se haga constar la presentación de</text:span><text:line-break/><text:span text:style-name="T47">alegaciones y/o alegaciones al Expediente 340/2023, Rectificación de error en acuerdo Plenario de fecha 02/07/2021, </text:span><text:span text:style-name="T48">MODIFICACIÓN MENOR DE LAS NORMAS SUBSIDIARIAS CALLE EL DRAGO, durante el período comprendido entre el 14 de febrero al 24 de abril de 2023, ambos inclusive</text:span><text:span text:style-name="T47">; resulta que consultada la documentación obrante en la Unidad Administrativa de Atención a la Ciudadanía, se ha podido constatar que a día de hoy, salvo error u omisión,</text:span> <text:span text:style-name="T48">se ha presentado la siguiente alegación al asunto referenciado:</text:span></text:p>
      <text:p text:style-name="P22"><text:span text:style-name="T48">- CONSEJERÍA DE ADMINISTRACIONES PUBLICAS, JUSTICIA Y SEGURIDAD, de fecha 27/03/2023, N.º DE ORVE REGAGE23e00020192914</text:span><text:span text:style-name="T47">&gt;&gt;.</text:span><text:span text:style-name="T9"> </text:span></text:p>
      <text:p text:style-name="P56"><text:span text:style-name="T30">SÉPTIMO.- </text:span><text:span text:style-name="T18">Con fecha 15 de noviembre de 2023, se emite informe técnico por la arquitecta municipal Dña. Carina Isabel Hernández García, con CSV nº </text:span><text:a xlink:type="simple" xlink:href="https://oat.mogan.es:8448/ventanilla/validacionDoc/index.jsp?csv=%204G006754aa9380f0d60607e729f0b0a08s" text:style-name="Internet_20_link" text:visited-style-name="Visited_20_Internet_20_Link"><text:span text:style-name="T71">4G006754aa9380f0d60607e729f0b0a08s</text:span></text:a><text:span text:style-name="T71">, dando respuesta a la única alegación formulada durante el período de información pública (identificada en el apartado anterior), y efectuando las siguientes consideraciones y conclusiones técnicas:</text:span></text:p>
      <text:p text:style-name="P23"><text:span text:style-name="T9">&lt;&lt;[...] </text:span><text:span text:style-name="T14">CONSIDERACIONES TÉCNICAS:</text:span></text:p>
      <text:p text:style-name="P50"><text:span text:style-name="T47">En relación a la </text:span><text:span text:style-name="T48">&lt;&lt;Modificación menor de las NN.SS., para posibilitar la materialización de la prolongación sur de la C/Drago de Mogán Casco, hasta su entronque con la Avenida de la Constitución&gt;&gt;</text:span><text:span text:style-name="T47">, que se esta tramitando en este Iltre. Ayuntamiento, en base al resultado del trámite de Información Pública se procede a informar técnicamente lo siguiente: </text:span></text:p>
      <text:p text:style-name="P22"><text:span text:style-name="T13">PRIMERO.-</text:span><text:span text:style-name="T9"> </text:span><text:span text:style-name="T10">Que el informe recibido en fecha 27/03/2023 (Reg.Entrada ORVE nºREGAGE23E00020192914), procedente de la Consejería de Administraciones Públicas, Justicia y Transparencia del Gobierno de Canarias, que da traslado del Informe Técnico emitido por el Servicio Técnico de Planeamiento Urbanístico Oriental, concluye informando </text:span><text:span text:style-name="T12">desfavorablemente </text:span><text:span text:style-name="T10">la modificación que nos ocupa, por los siguientes aspectos : </text:span></text:p>
      <text:p text:style-name="P44">- En el S.A.U. P-5 no se ha encontrado ningún planeamiento de desarrollo vigente que lo ordene y lo desarrolle por lo que, atendiendo a la D.A. 15ª de la Ley 4/2017, de 13 de julio, del Suelo y los Espacios Naturales Protegidos de Canarias, se encuentra suspendido por lo que no cabe la tramitación de la pretendida tramitación.</text:p>
      <text:p text:style-name="P44">- Sería recomendable incorporar dentro de los planos de informativos el referido a la ubicación de los elementos del patrimonio etnográfico catalogados e identificados en el memoria informativa.</text:p>
      <text:p text:style-name="P44">- Atendiendo al artículo 164.3. de la Ley 4/2017, y tratándose de una modificación que modifica los usos del suelo deberá hacerse constar en el expediente la identidad de todas las personas propietarias o titulares de otros derechos reales sobre las fincas afectadas durante los cinco años anteriores a su iniciación.</text:p>
      <text:p text:style-name="P44">- Se deberá realizar el informe de evaluación impacto de género de conformidad con el artículo 6 de la Ley 1/2010, de 26 de febrero, Canarias de Igualdad entre hombres y mujeres. () </text:p>
      <text:p text:style-name="P22"><text:span text:style-name="T13">SEGUNDO.-</text:span><text:span text:style-name="T9"> </text:span><text:span text:style-name="T10">En relación a las consideraciones expuestas por dicha administración, cabe indicar lo siguiente: </text:span></text:p>
      <text:p text:style-name="P44">En primer lugar, en lo relativo a la suspensión del suelo por aplicación de la D.A. 15ª. Suelos urbanizables o aptos para urbanizar en planeamiento general no adaptado, de la Ley 4/2017 de 13 de julio, del Suelo y los Espacios Naturales Protegidos de Canarias, en adelante LSENPC, y concretamente a lo establecido en su apartado primero que se procede a citar textualmente:</text:p>
      <text:p text:style-name="P22"><text:soft-page-break/><text:span text:style-name="T47">1. Los suelos clasificados como urbanizables o aptos para urbanizar, que no cuenten con plan parcial de ordenación por causa imputable a la persona promotora, contenidos en planes generales de ordenación no adaptados al Texto Refundido de la Ley de Ordenación del Territorio y Espacios Naturales de Canarias, o en normas subsidiarias, quedan suspendidos en tanto el ayuntamiento apruebe un plan general adaptado a lo dispuesto en esta ley, que dé cumplimiento a las exigencias del artículo 39 sobre suelos urbanizables.</text:span><text:span text:style-name="T9"> </text:span></text:p>
      <text:p text:style-name="P22"><text:span text:style-name="T10">Indicar tal y como se ha justificado anteriormente en varias ocasiones durante el procedimiento de tramitación de esta modificación, que </text:span><text:span text:style-name="T12">la aprobación de la misma no supone alteración alguna</text:span><text:span text:style-name="T16"> </text:span><text:span text:style-name="T12">en la suspensión del suelo que permanecerá en la misma situación, </text:span><text:span text:style-name="T10">sin entrar en carga, aún variando los límites del sector, reclasificando y ordenando parte del suelo, ya que los aprovechamientos asignados al sector no se desarrollaran, toda vez que no existe, ni existirá con la aprobación de la modificación, instrumento de ordenación alguno que permita la materialización de los mismos.</text:span></text:p>
      <text:p text:style-name="P44">Aunque en el cuerpo del informe recibido se especifique que Al estar suspendido el suelo, aunque no se afecte al aprovechamiento del mismo, no es posible actuar sobre él, ni si quiera modificando su delimitación, hasta que apruebe el Plan General de Mogán adaptado a la legislación vigente., la D.A. 15ª no establece de forma explícita dichas limitaciones, siendo una interpretación que se realiza de dicho precepto por parte de quién suscribe el mismo.</text:p>
      <text:p text:style-name="P44">A mayor abundamiento, el polígono de suelo urbanizable que nos ocupa, cumple con las exigencias del artículo 39 de la LSENPC, relativo a los criterios de clasificación del suelo urbanizable, tratándose de terrenos idóneos para su transformación urbanística mediante su urbanización, toda vez que lindan con el suelo urbano existente, en extensión y contigüidad, produciendo el adecuado remate del suelo urbano del casco de Mogán hacia el sur, para atender la demanda de carácter residencial con un crecimiento razonado. </text:p>
      <text:p text:style-name="P22"><text:span text:style-name="T10">Prueba de la previsión de transformación futura de estos terrenos es la aprobación inicial del Plan General de Ordenación del municipio, instrumento adaptado a la LSENPC que establece la ordenación estructural del municipio, clasificando y categorizando la totalidad del ámbito municipal y en consecuencia los suelos urbanizables, dando cumplimiento a lo establecido en el citado artículo 39. Concretamente en lo relativo al suelo que nos ocupa, el polígono 5, se clasifica y categoriza como </text:span><text:span text:style-name="T12">suelo urbanizable no ordenado</text:span><text:span text:style-name="T9"> </text:span><text:span text:style-name="T10">con uso global residencial, remitiendo su ordenación a la tramitación y aprobación del correspondiente Plan Parcial o instrumento de ordenación urbanística que establezca la ordenación pormenorizada, previendo incluso la C/Drago como estrategia de descongestión de la GC-200.</text:span></text:p>
      <text:p text:style-name="P22"><text:span text:style-name="T10">Con la modificación menor que nos ocupa, se pretende únicamente solucionar el problema de tráfico existente en el casco urbano, descongestionando la GC-200, existiendo claramente un interés general, y una necesidad urgente de dar respuesta al problema de movilidad en</text:span><text:span text:style-name="T9"> </text:span><text:span text:style-name="T10">Mogán casco. La voluntad de prolongar dicho vial, ya estaba indicada incluso en las propias Normas Subsidiarias del municipio (Plano nº23: Suelo Urbano usos y ordenanzas en Mogán), donde se traza de forma indicativa los viales que conformarían a futuro la red viaria del casco, tanto hacia al norte como hacia el sur, con el desarrollo que se preveía de los poligonos 4 y 5. Dicha problemática existente a nivel municipal, se ve gravemente afectada debido a que la GC-200 no solo asume el tráfico urbano del casco, si no además el flujo de vehículos que transcurre desde y hasta La Aldea, conllevando que por la misma circulen vehículos de </text:span><text:span text:style-name="T10">grandes dimensiones, que ocasionan roces con edificaciones de alto valor arquitectónico, patrimonial y etnográfico presentes en la zona más conflictiva, existiendo tramos donde el viario no alcanza los cinco metros de ancho, no posibilitando que el tráfico discurra en doble sentido y generando en consecuencia numerosas retenciones que con el desarrollo de la prolongación de la C/Drago, se verían directamente disminuidas. </text:span></text:p>
      <text:p text:style-name="P22"><text:span text:style-name="T10">Por tanto, hasta que se produzca el debido cierre del anillo insular, la GC-200 sigue siendo una vía de interés regional que discurre por el interior de un núcleo urbano residencial, constituyendo inclusive el punto más estrecho de toda la red de interés regional de la isla de Gran Canaria,</text:span><text:span text:style-name="T9"> </text:span><text:span text:style-name="T10">con las consecuencias y peligrosidades que ello conlleva, siendo la prolongación de la C/Drago, una de las pocas alternativas que a nivel municipal se pueden desarrollar para disminuir los importantes problemas de seguridad, considerándose una actuación necesaria para la mejora y modernización de la red, que se complementara a futuro cuando el cierre del anillo insular sea una realidad.</text:span></text:p>
      <text:p text:style-name="P44"><text:soft-page-break/>En lo que respecta a la recomendación de incorporar en los planos informativos la ubicación de los elementos catalogados, su no incorporación no supone perjuicio alguno, quedando a salvaguarda los bienes con valor patrimonial citados al haber quedado expresamente especificados en la memoria informativa, señalados inclusive sobre ortofotos que forman parte de la misma. Por tanto, teniendo en consideración que la modificación da cumplimiento al contenido mínimo legalmente establecido, no se procede a incorporar la ubicación de los mismos sobre planos.</text:p>
      <text:p text:style-name="P44">Por otro lado, sí que se ha incorporado el Informe de Impacto de Género previsto en la Ley 1/2010, de 26 de febrero, canaria de igualdad entre mujeres y hombres.</text:p>
      <text:p text:style-name="P44">Para finalizar, en lo relativo a la identidad de todas las personas propietarias o titulares de otros derechos reales sobre las fincas afectadas durante los cinco años anteriores a su iniciación, estas se especifican en el apartado cuarto del presente informe.</text:p>
      <text:p text:style-name="P50"><text:span text:style-name="T50">TERCERO.- </text:span><text:span text:style-name="T47">En relación al trámite ambiental del expediente, destacar que con fecha 25/12/2020, se publicó en el Boletín Oficial de La Provincia nº155, el Informe Ambiental Estratégico, aprobado por la &lt;&lt;Comisión de Evaluación Ambiental Estratégica de Planes&gt;&gt; del Iltre. Ayuntamiento de Mogán, en su sesión celebrada el día 11/12/2020. Posteriormente, con fecha 05/01/2021, tuvo lugar su publicación en el Boletín Oficial de Canarias nº241.</text:span></text:p>
      <text:p text:style-name="P44">En virtud de lo expuesto, no ha transcurrido el plazo máximo establecido en el artículo 31 de la Ley 21/2013, de 9 de diciembre, de Evaluación Ambiental, siendo el mismo de cuatro años para la aprobación definitiva del plan, por lo que el informe ambiental estratégico emitido continúa vigente.</text:p>
      <text:p text:style-name="P50"><text:span text:style-name="T50">CUARTO.- </text:span><text:span text:style-name="T47">Que teniendo en consideración el artículo 164.3 de la Ley del Suelo y Espacios Naturales Protegidos de Canarias, y siendo objeto de esta modificación menor la alteración de ciertas parcelas, se hace constar a continuación la identidad de las personas propietarias y/o titulares de los derechos reales sobre las fincas afectadas, durante los cinco años anteriores a su iniciación, remontándonos por tanto al año 2014:</text:span></text:p>
      <table:table table:name="Tabla3" table:style-name="Tabla3">
        <table:table-column table:style-name="Tabla3.A"/>
        <table:table-column table:style-name="Tabla3.B"/>
        <table:table-row>
          <table:table-cell table:style-name="Tabla3.A1" office:value-type="string">
            <text:p text:style-name="P72">REF CATASTRAL</text:p>
          </table:table-cell>
          <table:table-cell table:style-name="Tabla3.B1" office:value-type="string">
            <text:p text:style-name="P72">TITULAR</text:p>
          </table:table-cell>
        </table:table-row>
        <table:table-row>
          <table:table-cell table:style-name="Tabla3.A2" office:value-type="string">
            <text:p text:style-name="P74">8941602DR2884S </text:p>
          </table:table-cell>
          <table:table-cell table:style-name="Tabla3.B2" office:value-type="string">
            <text:list xml:id="list6046988318835008611" text:style-name="L2">
              <text:list-item>
                <text:p text:style-name="P186">González González Josefa </text:p>
              </text:list-item>
              <text:list-item>
                <text:p text:style-name="P186">Martín González Francisco Antonio </text:p>
              </text:list-item>
              <text:list-item>
                <text:p text:style-name="P186">Martín González Benjamín </text:p>
              </text:list-item>
              <text:list-item>
                <text:p text:style-name="P186">Martín González Jose Angel </text:p>
              </text:list-item>
              <text:list-item>
                <text:p text:style-name="P186">Martín González Maria Encarnación </text:p>
              </text:list-item>
            </text:list>
          </table:table-cell>
        </table:table-row>
        <table:table-row>
          <table:table-cell table:style-name="Tabla3.A2" office:value-type="string">
            <text:p text:style-name="P74">8941601DR2884S </text:p>
          </table:table-cell>
          <table:table-cell table:style-name="Tabla3.B2" office:value-type="string">
            <text:list xml:id="list1764251414111441095" text:style-name="L3">
              <text:list-item>
                <text:p text:style-name="P187">Herederos de Juan Martín y Dolores Quesada SL</text:p>
              </text:list-item>
            </text:list>
          </table:table-cell>
        </table:table-row>
      </table:table>
      <text:p text:style-name="P50"><text:span text:style-name="T50">QUINTO.-</text:span> <text:span text:style-name="T47">Consta en la documentación que conforma la modificación menor que nos ocupa, la documentación económica requerida por el artículo 58 del Decreto 181/2018, de 26 de diciembre, por el que se aprueba el Reglamento de Planeamiento de Canarias, concretamente el Estudio económico-financiero, así como el Informe de sostenibilidad económica, todo ello como parte del Tomo II - Documentos de Ordenación.</text:span></text:p>
      <text:p text:style-name="P22"><text:span text:style-name="T10">Que en virtud del artículo 65 de dicho decreto, relativo al Informe de sostenibilidad económica, el</text:span><text:span text:style-name="T9"> </text:span><text:span text:style-name="T10">informe </text:span><text:span text:style-name="T12">debe venir avalado por los servicios correspondientes del Ayuntamiento,</text:span><text:span text:style-name="T9"> </text:span><text:span text:style-name="T10">de acuerdo con lo establecido por la legislación de régimen local y, en particular, el reglamento orgánico municipal." </text:span></text:p>
      <text:p text:style-name="P47">CONCLUSIÓN:</text:p>
      <text:p text:style-name="P22"><text:span text:style-name="T10">En base</text:span><text:span text:style-name="T9"> </text:span><text:span text:style-name="T10">al resultado del periodo de información pública, y concretamente en relación al informe recibido procedente de la Consejería de Administraciones Públicas, Justicia y Transparencia del Gobierno de Canarias, que da traslado del Informe Técnico emitido por el Servicio Técnico de Planeamiento Urbanístico Oriental, cabe informar técnicamente lo siguiente:</text:span></text:p>
      <text:p text:style-name="P22"><text:span text:style-name="T13">PRIMERA.-</text:span><text:span text:style-name="T9"> </text:span><text:span text:style-name="T12">Desestimar</text:span><text:span text:style-name="T9"> </text:span><text:span text:style-name="T10">las consideraciones realizadas en relación a la aplicación de la D.A. 15ª. de la LSENPC relativa a la suspensión del suelo, sin perjuicio del pronunciamiento jurídico oportuno, así como a la recomendación de incluir en los planos informativos la identificación de los bienes catalogados, por </text:span><text:soft-page-break/><text:span text:style-name="T10">los términos expuestos en el apartado segundo de «CONSIDERACIONES TÉCNICAS» del presente informe. </text:span></text:p>
      <text:p text:style-name="P22"><text:span text:style-name="T13">SEGUNDA.-</text:span><text:span text:style-name="T9"> </text:span><text:span text:style-name="T12">Estimar</text:span><text:span text:style-name="T9"> </text:span><text:span text:style-name="T10">las consideraciones realizadas en relación al Informe de Impacto de Género y a la exigencia establecida en el artículo 164.3. de la LSENPC, subsanando ambos aspectos con la incorporación del citado informe a los documentos que conforman la modificación, y con la identificación de</text:span><text:span text:style-name="T9"> </text:span><text:span text:style-name="T10">las personas propietarias y/o titulares de los derechos reales sobre las fincas afectadas.</text:span></text:p>
      <text:p text:style-name="P22"><text:span text:style-name="T13">TERCERA.-</text:span><text:span text:style-name="T9"> </text:span><text:span text:style-name="T10">Continuar con el procedimiento legalmente establecido para proceder, si así se considera, a la </text:span><text:span text:style-name="T12">Aprobación Definitiva</text:span><text:span text:style-name="T9"> </text:span><text:span text:style-name="T10">de la </text:span><text:span text:style-name="T11">&lt;&lt;Modificación menor de las NN.SS., para posibilitar la materialización de la prolongación sur de la C/Drago de Mogán Casco, hasta su entronque con la Avenida de la Constitución&gt;&gt;.</text:span><text:span text:style-name="T10">&gt;&gt;</text:span></text:p>
      <text:p text:style-name="P56"><text:span text:style-name="T30">OCTAVO.- </text:span><text:span text:style-name="T18">En fecha 14 de marzo de 2024, D. Juan Carlos Castellano Suárez, ingeniero adscrito al área de Medio Ambiente, Servicios Públicos, Obras Públicas y Embellecimiento del Ayuntamiento de Mogán emite informe técnico con CSV </text:span><text:a xlink:type="simple" xlink:href="https://oat.mogan.es:8448/ventanilla/web/validacionFirmas.do?opcion=1&amp;modo=3&amp;csv=6006754aa9090e04cba07e832a030a0cE" text:style-name="Internet_20_link" text:visited-style-name="Visited_20_Internet_20_Link"><text:span text:style-name="T71">6006754aa9090e04cba07e832a030a0cE</text:span></text:a><text:span text:style-name="T18">, sobre disponibilidad de recursos hídricos.</text:span></text:p>
      <text:p text:style-name="P56"><text:span text:style-name="T30">NOVENO.-</text:span><text:span text:style-name="T18"> En fecha 22 de marzo de 2024, la técnico municipal Dña. Beatriz Delgado Santana, adscrita a la unidad administrativa de Intervención, emite informe económico-financiero y de sostenibilidad con CSV </text:span><text:a xlink:type="simple" xlink:href="https://oat.mogan.es:8448/ventanilla/web/validacionFirmas.do?opcion=1&amp;modo=3&amp;csv=b006754aa908161021807e8107030a32W" text:style-name="Internet_20_link" text:visited-style-name="Visited_20_Internet_20_Link"><text:span text:style-name="T71">b006754aa908161021807e8107030a32W</text:span></text:a><text:span text:style-name="T18">, en el que se concluye, literalmente:</text:span></text:p>
      <text:p text:style-name="P22"><text:line-break/><text:span text:style-name="T9">&lt;&lt;</text:span><text:span text:style-name="T11">PRIMERA.-</text:span><text:span text:style-name="T9"> </text:span><text:span text:style-name="T10">La Modificación Menor de las NN.SS., para posibilitar la materialización de la prolongación sur de la C/Drago de Mogán Casco, hasta su entronque con la Avenida de la Constitución, cuenta con el estudio económico-financiero y el informe de sostenibilidad económica que se establece en el artículo 140 (Contenido documental mínimo de los instrumentos de ordenación urbanística) de la Ley 4/2017, de 13 de julio, del Suelo y de los Espacios Naturales Protegidos de Canarias. </text:span></text:p>
      <text:p text:style-name="P22"><text:span text:style-name="T11">SEGUNDA.- </text:span><text:span text:style-name="T10">La Modificación Menor de las NN.SS., para posibilitar la materialización de la<text:line-break/>prolongación sur de la C/Drago de Mogán Casco, hasta su entronque con la Avenida de la Constitución, no resulta inasumible para el horizonte temporal en el que se va a desarrollar, pero debe quedar claro que condicionará la elaboración de los presupuestos sucesivos de la Corporación en materia de inversiones y afirma la voluntad de la Corporación de asignar recursos al mismo dentro de la aprobación anual de los Presupuestos. Asimismo, se deberá tener en cuenta la fuente de financiación de los gastos de expropiación de los terrenos, mencionada en el apartado cuarto del presente informe&gt;&gt;.</text:span></text:p>
      <text:p text:style-name="P56"><text:span text:style-name="T30">DÉCIMO.- </text:span><text:span text:style-name="T18">En fecha 5 de agosto de 2024 se emite informe técnico por la arquitecta municipal Dña. Carina Isabel Hernández García, con CSV </text:span><text:a xlink:type="simple" xlink:href="https://oat.mogan.es:8448/ventanilla/web/validacionFirmas.do?opcion=1&amp;modo=3&amp;csv=x006754aa90405071e807e82fb080c26z" text:style-name="Internet_20_link" text:visited-style-name="Visited_20_Internet_20_Link"><text:span text:style-name="T71">x006754aa90405071e807e82fb080c26z</text:span></text:a><text:span text:style-name="T18">, de cuyo tenor literal se desprende lo siguiente:</text:span></text:p>
      <text:p text:style-name="P22"><text:line-break/><text:span text:style-name="T10">&lt;&lt;[...] </text:span><text:span text:style-name="T11">2.- CONSIDERACIONES TÉCNICAS:</text:span></text:p>
      <text:p text:style-name="P50"><text:span text:style-name="T47">En relación a la </text:span><text:span text:style-name="T48">&lt;&lt;Modificación menor de las NN.SS., para posibilitar la materialización de la prolongación sur de la C/Drago de Mogán Casco, hasta su entronque con la Avenida de la Constitución&gt;&gt;</text:span><text:span text:style-name="T47">, que se esta tramitando en este Iltre. Ayuntamiento, en base a los informes recibidos </text:span><text:span text:style-name="T47">previo a la aprobación definitiva del instrumento de ordenación, se emiten las siguientes consideraciones: </text:span></text:p>
      <text:p text:style-name="P22"><text:span text:style-name="T13">PRIMERO.-</text:span><text:span text:style-name="T9"> </text:span><text:span text:style-name="T10">Que en relación a los informes recibidos, han sido</text:span><text:span text:style-name="T9"> </text:span><text:span text:style-name="T11">emitidos con un pronunciamiento expreso en sentido favorable</text:span><text:span text:style-name="T10">, los siguientes: </text:span></text:p>
      <text:list xml:id="list2284291723896287803" text:style-name="L4">
        <text:list-item>
          <text:p text:style-name="P211"><text:span text:style-name="T10">En materia de </text:span><text:span text:style-name="T13">telecomunicaciones,</text:span><text:span text:style-name="T9"> </text:span><text:span text:style-name="T10">por parte de la Secretaría General de Telecomunicaciones y Ordenación de los Servicios de Comunicación Audiovisual, de la Secretaría de Estado de Telecomunicaciones e infraestructuras Digitales Ministerio para la Transformación digital y de la Función Pública. </text:span></text:p>
        </text:list-item>
        <text:list-item>
          <text:p text:style-name="P211"><text:span text:style-name="T10">En materia de </text:span><text:span text:style-name="T13">defensa,</text:span><text:span text:style-name="T9"> </text:span><text:span text:style-name="T10">por parte del Ministerio de Defensa del Gobierno de España.</text:span></text:p>
        </text:list-item>
        <text:list-item>
          <text:p text:style-name="P211"><text:span text:style-name="T10">En materia de</text:span><text:span text:style-name="T9"> </text:span><text:span text:style-name="T13">costas,</text:span><text:span text:style-name="T9"> </text:span><text:span text:style-name="T10">por parte de la Dirección General de la Costa y el Mar, Secretaria de Estado de Medio Ambiente - Ministerio para la Transición Ecológica y el Reto Demográfico.</text:span></text:p>
        </text:list-item>
      </text:list>
      <text:p text:style-name="P22"><text:soft-page-break/><text:span text:style-name="T13">SEGUNDO.-</text:span><text:span text:style-name="T9"> </text:span><text:span text:style-name="T10">Que en relación a los informes recibidos, han sido</text:span><text:span text:style-name="T9"> </text:span><text:span text:style-name="T11">emitidos con un pronunciamiento favorable condicionado y/o con recomendaciones</text:span><text:span text:style-name="T10">, los siguientes: </text:span></text:p>
      <text:list xml:id="list3707187299043008909" text:style-name="L5">
        <text:list-item>
          <text:p text:style-name="P212"><text:span text:style-name="T10">En materia de </text:span><text:span text:style-name="T13">aguas</text:span><text:span text:style-name="T11">,</text:span><text:span text:style-name="T9"> </text:span><text:span text:style-name="T10">por parte del Consejo Insular de Aguas de Gran Canaria, Cabildo de Gran Canaria, </text:span><text:span text:style-name="T12">con los siguientes condicionantes: </text:span></text:p>
          <text:p text:style-name="P200">«- Antes de que los usos planteados en el desarrollo del instrumento lleguen a materializarse, con la correspondiente aparición de demandas de abastecimiento e incremento en los caudales de aguas residuales a tratar, el Ayuntamiento de Mogán, como titular de las competencias en materia de abastecimiento de agua domiciliaria y saneamiento y depuración de aguas residuales, tal y como dispone el art. 25 TRLBRL, deberá haber adoptado las medidas oportunas para que los sistemas hidráulicos y de tratamiento asociados a ambos servicios dispongan de la capacidad suficiente para suministrar, recoger y tratar los caudales generados por las nuevas actividades y usos, tanto con respecto a las nuevas redes a ejecutar como a las infraestructuras existentes (colectores, EBAR, EDAR).</text:p>
          <text:p text:style-name="P200">- Las redes deberán ser separativas, en todo caso, disponiéndose en el desarrollo de una red de pluviales, que descargará al cauce más cercano (y para lo que se precisará de autorización administrativa de vertido), y de una red de saneamiento, que afluirá al sistema existente, con los condicionantes antes expresados. </text:p>
          <text:p text:style-name="P200">- No se podrán otorgar licencias de apertura, de primera ocupación y análogas, cuyo otorgamiento imponga la aparición de una demanda fehaciente, concreta y significativa de recursos hídricos, hasta tanto las obras de ampliación de la planta desaladora citadas en el informe emitido por los Servicios Municipales hayan entrado en funcionamiento. Esta salvaguarda es la que garantizará, de forma efectiva, la existencia y disponibilidad de recursos hídricos antes de que surjan las demandas.»</text:p>
        </text:list-item>
      </text:list>
      <text:list xml:id="list1217604854569673274" text:style-name="L6">
        <text:list-item>
          <text:p text:style-name="P213"><text:span text:style-name="T10">En materia de </text:span><text:span text:style-name="T13">patrimonio cultural</text:span><text:span text:style-name="T10">, por parte del Servicio de Patrimonio Histórico del Cabildo de Gran Canaria, se indica que :</text:span></text:p>
          <text:p text:style-name="P213"><text:span text:style-name="T10">Por otro lado, y vistos los contenidos de los documentos, valoraciones y </text:span><text:span text:style-name="T47">propuestas, respecto a las dos alternativas, parece que denominada </text:span><text:span text:style-name="T49">alternativa 1 es la de menor afección</text:span> <text:span text:style-name="T47">a los inmuebles de valor que están en la parcela delimitada para la modificación menor de las NNSS, por lo que cabe considerar que </text:span><text:span text:style-name="T49">esta propuesta es la más indicada para la salvaguarda del patrimonio del ámbito.</text:span></text:p>
          <text:p text:style-name="P201">Posteriormente, establecen los siguientes condicionantes como medidas protectoras, correctoras y compensatorias : </text:p>
        </text:list-item>
      </text:list>
      <text:p text:style-name="P22"><text:span text:style-name="T10">a. </text:span><text:span text:style-name="T48">Antes del inicio de las obras</text:span> <text:span text:style-name="T47">y movimientos de tierra de deberá proceder </text:span><text:span text:style-name="T48">al balizado del estanque y la casa de máquinas del pozo </text:span><text:span text:style-name="T47">a fin de prevenir la posible afección por parte de maquinaria o en los movimientos de tierra.</text:span></text:p>
      <text:p text:style-name="P23">b. Para la <text:span text:style-name="T2">acequia se considera se debe abordar un encargo a una persona o empresa especializada en materia de conservación, restauración o investigación del patrimonio histórico, </text:span>delimitar su presencia y trazado y poder señalizar y definir la zona donde no se podrán practicar movimientos de tierra para evitar su destrucción mediante balizamiento.</text:p>
      <text:p text:style-name="P23">c. Tal y como se señala en la Memoria la parcela carece de un ordenamiento pormenorizado, por lo que cuando se aborde su detalle se deberá tener en cuenta la presencia, protección y conservación de los bienes señalados, pudiendo proponerse medidas de restauración y puesta en uso, en especial de la casa de máquinas que integre este recurso cultural en los usos de la parcela. Igualmente, el estanque y la acequia son bienes que explican la evolución de usos y memoria del territorio de esta parte del municipio, por lo que el futuro desarrollo urbanístico de la pieza lo deberá tener en cuenta.</text:p>
      <text:p text:style-name="P23">d. Así, cuando se disponga de la propuesta de la ordenación detallada de la parcela, se deberá elevar a este Servicio, como organismo competente en materia de patrimonio cultural, a fin de desarrollar la colaboración interadministrativa, con las competencias en materia de ordenación urbanística de ese Ayuntamiento.</text:p>
      <text:p text:style-name="P22"><text:span text:style-name="T10">En virtud de lo expuesto, no existe afección ni por tanto</text:span><text:span text:style-name="T9"> </text:span><text:span text:style-name="T10">inconveniente alguno</text:span><text:span text:style-name="T9"> </text:span><text:span text:style-name="T10">en proceder a la</text:span><text:span text:style-name="T9"> </text:span><text:span text:style-name="T10">aprobación de la modificación que nos ocupa, debiendo ser las medidas propuestas por dicha administración tenidas en cuenta en el momento procedimental oportuno, en la futura ordenación pormenorizada y en la redacción del proyecto de obras que permita la materialización del vial. </text:span></text:p>
      <text:p text:style-name="P22"><text:span text:style-name="T13">TERCERO.-</text:span><text:span text:style-name="T9"> </text:span><text:span text:style-name="T10">Que en relación a los informes recibidos, ha sido</text:span><text:span text:style-name="T9"> </text:span><text:span text:style-name="T11">emitido con una serie de apreciaciones, sin conclusión expresa,</text:span><text:span text:style-name="T9"> </text:span><text:span text:style-name="T10">el siguiente: </text:span></text:p>
      <text:list xml:id="list2087286165050061655" text:style-name="L7">
        <text:list-item>
          <text:p text:style-name="P202">Servicio Técnico de Planeamiento y Paisaje, Consejería de Política Territorial y Paisaje del Cabildo de Gran Canaria, donde se concluye literalmente lo siguiente: </text:p>
        </text:list-item>
      </text:list>
      <text:p text:style-name="P44"><text:soft-page-break/>En respuesta a la consulta realizada, solicitando informe técnico a la "Modificación Menor de las NNSS. Para posibilitar la materialización de la prolongación Sur de la Calle Drago de Mogán Casco, hasta su entronque con la Avenida de la Constitución", y a modo de resumen de lo expuesto en el presente informe técnico, cabe hacer las siguientes apreciaciones: </text:p>
      <text:p text:style-name="P22"><text:span text:style-name="T11">Primera</text:span><text:span text:style-name="T10">: La </text:span><text:span text:style-name="T11">Disposición Transitoria Segunda</text:span><text:span text:style-name="T9"> </text:span><text:span text:style-name="T10">de la Ley 4/2017, - Adaptación de los instrumentos de ordenación en vigor-, dispone la aplicabilidad directa y su inmediata eficacia derogatoria, y en su apartado segundo que: la modificación de cualesquiera de los instrumentos de ordenación en vigor, estén o no adaptados, sea sustancial o menor, plena o parcial, </text:span><text:span text:style-name="T11">se realizará de conformidad con las previsiones que contiene esta ley. </text:span></text:p>
      <text:p text:style-name="P22"><text:span text:style-name="T10">Por otro lado, en base a lo estipulado en la</text:span><text:span text:style-name="T9"> </text:span><text:span text:style-name="T11">Disposición transitoria Primera </text:span><text:span text:style-name="T10">del vigente</text:span><text:span text:style-name="T9"> </text:span><text:span text:style-name="T11">PIOGC2022</text:span><text:span text:style-name="T10">, se solicita de este Cabildo Insular un pronunciamiento expreso relativo a las determinaciones y previsiones del PIO/GC que deben ser observadas y/o desarrolladas y los concretos objetivos insulares que deben quedar salvaguardados, para su incorporación en dicho proceso de adaptación. </text:span></text:p>
      <text:p text:style-name="P22"><text:span text:style-name="T11">Segunda:</text:span><text:span text:style-name="T9"> </text:span><text:span text:style-name="T10">El Decreto 181/2018, de 26 de diciembre, por el que se aprueba el Reglamento de Planeamiento de Canarias, establece la documentación a integrar en los instrumentos de ordenación urbanística (artículos 58 y siguientes), que comprende Memorias, Planos, Estudio económicofinanciero, Informe de sostenibilidad económica y la Documentación ambiental necesaria. </text:span></text:p>
      <text:p text:style-name="P22"><text:span text:style-name="T11">Tercera: </text:span><text:span text:style-name="T10">A nivel territorial, la ordenación debe ajustarse al contenido establecido en los instrumentos de planeamiento insular previstos en el artículo 84 de la misma. </text:span></text:p>
      <text:p text:style-name="P22"><text:span text:style-name="T10">En cuanto a las determinaciones previstas en el Plan Insular de Ordenación de Gran Canaria, en el Plano de Zonificación PZ_01.01 la parcela se encuentra considerada como </text:span><text:span text:style-name="T11">Zona C.1.2, de suelos urbanizables,</text:span><text:span text:style-name="T9"> </text:span><text:span text:style-name="T10">con regulación normativa en la Subsección 18 (artículos 104 y siguientes). Por otra parte, en el plano PC_01.10, se define un Área de Interés insular</text:span><text:span text:style-name="T9"> </text:span><text:span text:style-name="T11">-Área Libre con EquipamientoALE-034 Los Pasitos</text:span><text:span text:style-name="T10">, que coincide con la zona de reservada en la Modificación Menor para el desarrollo del SUNOR P-5.1, ámbito que, para resultar compatible con lo previsto en los artículos 427 y 609 del PIOGC2022, debe contener condiciones a la ordenación pormenorizada en las que debe predominar el espacio libre sobre el edificado, de forma que se preserve la cualidad de vacío. </text:span></text:p>
      <text:p text:style-name="P22"><text:span text:style-name="T10">En cuanto a las características de la vía prevista, en la modificación se debe garantizar que se cumplirán con las determinaciones específicas en materia de geodiversidad; hidrología; calidad atmosférica, lumínica y acústica; biodiversidad; patrimonio cultural y paisaje previstas en los </text:span><text:span text:style-name="T11">artículos 352 y siguientes</text:span><text:span text:style-name="T10">, según dispone la </text:span><text:span text:style-name="T11">Sección 28. -Redes Viarias-</text:span><text:span text:style-name="T9"> </text:span><text:span text:style-name="T10">del documento insular. Especialmente en lo relacionado con la cota respecto de la rasante natural, con medidas destinadas a que se vea minimizando el impacto paisajístico sobre el entorno inmediato en cuanto a desmontes, rellenos, movimientos de tierras, tratamiento de taludes y acabados de los mismos. </text:span></text:p>
      <text:p text:style-name="P22"><text:span text:style-name="T10">De igual modo, las previsiones que se establezcan para la implantación de uso residencial en el ámbito de referencia deberán cumplir con el contenido de la</text:span><text:span text:style-name="T9"> </text:span><text:span text:style-name="T11">Sección 26 -El tejido Residencial-</text:span><text:span text:style-name="T9"> </text:span><text:span text:style-name="T10">para resultar compatibles con el modelo de ordenación insular. </text:span></text:p>
      <text:p text:style-name="P22"><text:span text:style-name="T11">Cuarta: </text:span><text:span text:style-name="T10">Para la correcta aplicación de lo estipulado en la Sección 19- Patrimonio Histórico y Cultural del PIOGC2022 y resto de legislación vigente en la materia, se estará a lo que se disponga en su informe el Servicio con competencias en Patrimonio Cultural de este Cabildo Insular de Gran Canaria. </text:span></text:p>
      <text:p text:style-name="P22"><text:span text:style-name="T11">Quinta:</text:span><text:span text:style-name="T9"> </text:span><text:span text:style-name="T10">En relación con la Evaluación ambiental, se estará a la resolución del órgano ambiental competente, en cumplimiento de lo descrito en la Ley 21/2013, de 9 de diciembre, de Evaluación Ambiental.</text:span></text:p>
      <text:p text:style-name="P44">En relación a las apreciaciones expuestas por dicha administración, concretamente en el punto tercero, cabe indicar técnicamente lo siguiente: </text:p>
      <text:list xml:id="list7392232215115095275" text:style-name="L8">
        <text:list-item>
          <text:p text:style-name="P214"><text:span text:style-name="T10">En lo relativo al ámbito del </text:span><text:span text:style-name="T11">SUNOR P-5.1</text:span><text:span text:style-name="T10">, para el que indican que para resultar compatible se deben establecer condiciones a la ordenación pormenorizada, </text:span><text:span text:style-name="T12">no se han establecido en esta modificación ningún tipo de determinaciones más allá de las ya contempladas en las propias Normas Subsidiarias de Planeamiento,</text:span><text:span text:style-name="T9"> </text:span><text:span text:style-name="T10">que no suponen ordenación pormenorizada, procediendo únicamente a ajustar las mismas como consecuencia de la disminución de superficie de dicha bolsa de suelo urbanizable, </text:span><text:span text:style-name="T11">toda vez que el suelo se encuentra suspendido</text:span><text:span text:style-name="T9"> </text:span><text:span text:style-name="T10">en aplicación de </text:span><text:soft-page-break/><text:span text:style-name="T10">la D.A. 15ª. Suelos urbanizables o aptos para urbanizar en planeamiento general no adaptado,</text:span><text:span text:style-name="T9"> </text:span><text:span text:style-name="T10">de la Ley 4/2017 de 13 de julio, del Suelo y los Espacios Naturales Protegidos de Canarias, y la aprobación de esta modificación </text:span><text:span text:style-name="T12">no supone alteración alguna</text:span><text:span text:style-name="T16"> </text:span><text:span text:style-name="T12">en la suspensión del suelo que permanecerá en la misma situación.</text:span></text:p>
          <text:p text:style-name="P203">Será el instrumento urbanístico de desarrollo el que establezca la ordenación pormenorizada de dicho SUNOR el que deberá, como no puede ser de otra manera, adaptarse tanto a lo establecido en los artículos citados del PIOGC2022, como a la totalidad de las determinaciones del Plan que le afecte, incluso en lo dispuesto posteriormente en el informe en relación al tejido Residencial. </text:p>
        </text:list-item>
      </text:list>
      <text:list xml:id="list1178049734075086351" text:style-name="L9">
        <text:list-item>
          <text:p text:style-name="P215"><text:span text:style-name="T10">En lo relativo a las </text:span><text:span text:style-name="T11">características de la vía</text:span><text:span text:style-name="T10">, con la modificación pretendida únicamente se reserva el espacio y el trazado por el que discurrirá la misma, siendo el </text:span><text:span text:style-name="T12">proyecto de urbanización</text:span><text:span text:style-name="T10">, el que definirá en su totalidad las características del viario. Por ende, dicho proyecto deberá ser redactado teniendo en consideración las medidas establecidas en la Sección 28- Red Viaria- del PIOGC2022, así como a las ya contenidas en la propia modificación que nos ocupa.</text:span></text:p>
        </text:list-item>
      </text:list>
      <text:p text:style-name="P22"><text:span text:style-name="T13">CUARTO.-</text:span><text:span text:style-name="T9"> </text:span><text:span text:style-name="T10">Que además de los informes solicitados y recibidos previo a proceder a la aprobación definitiva, se tiene conocimiento de lo siguiente: </text:span></text:p>
      <text:list xml:id="list4647735779483529632" text:style-name="L10">
        <text:list-item>
          <text:p text:style-name="P216"><text:span text:style-name="T10">En materia de</text:span><text:span text:style-name="T9"> </text:span><text:span text:style-name="T13">carreteras,</text:span><text:span text:style-name="T9"> </text:span><text:span text:style-name="T10">se solicitó previo a la aprobación inicial, el informe preceptivo y vinculante en virtud del artículo 16 de la Ley 9/1991 de 8 de mayo, de carreteras de Canarias,</text:span><text:span text:style-name="T9"> </text:span><text:span text:style-name="T10">al Servicio de Obras Públicas e Infraestructuras del Cabildo de Gran Canaria, no costando recepción del mismo. Consta además, durante el trámite de evaluación ambiental la solicitud de informe a la Consejería de Obras Públicas, Transportes y Vivienda del Gobierno de Canarias, concretamente a la DG de Infraestructura Viaria y a la Secretaría General Técnica de Obras Públicas, no constando recepción de pronunciamiento alguno.</text:span></text:p>
        </text:list-item>
        <text:list-item>
          <text:p text:style-name="P216"><text:span text:style-name="T10">En materia </text:span><text:span text:style-name="T13">aeronáutica</text:span><text:span text:style-name="T10">, consta durante el trámite de evaluación ambiental pronunciamiento por parte de la Subdirección General de Aeropuertos y Navegación Aérea - Dirección General de Aviación Civil, donde concluyen que no procede emitir informe por no existir afección alguna. </text:span></text:p>
        </text:list-item>
      </text:list>
      <text:p text:style-name="P47">3.- CONCLUSIÓN:</text:p>
      <text:p text:style-name="P22"><text:span text:style-name="T13">PRIMERA.-</text:span><text:span text:style-name="T9"> </text:span><text:span text:style-name="T11">No atender a las apreciaciones</text:span><text:span text:style-name="T9"> </text:span><text:span text:style-name="T10">realizadas por parte del </text:span><text:span text:style-name="T12">Servicio Técnico de Planeamiento y Paisaje, Consejería de Política Territorial y Paisaje del Cabildo de Gran Canaria</text:span><text:span text:style-name="T10">, en el cauce procedimental que nos ocupa, por los términos expuestos en el apartado segundo de «CONSIDERACIONES TÉCNICAS» del presente informe, sin perjuicio del pronunciamiento jurídico a que haya lugar. </text:span></text:p>
      <text:p text:style-name="P22"><text:span text:style-name="T13">SEGUNDO.-</text:span><text:span text:style-name="T9"> </text:span><text:span text:style-name="T10">Continuar con el procedimiento legalmente establecido para proceder a la </text:span><text:span text:style-name="T12">Aprobación Definitiva</text:span><text:span text:style-name="T9"> </text:span><text:span text:style-name="T10">de la </text:span><text:span text:style-name="T11">&lt;&lt;Modificación menor de las NN.SS., para posibilitar la materialización de la prolongación sur de la C/Drago de Mogán Casco, hasta su entronque con la Avenida de la Constitución&gt;&gt;,</text:span><text:span text:style-name="T9"> </text:span><text:span text:style-name="T10">con los </text:span><text:span text:style-name="T13">condicionantes</text:span><text:span text:style-name="T9"> </text:span><text:span text:style-name="T10">establecidos en el informe sectorial </text:span><text:span text:style-name="T13">del Consejo Insular de Aguas de Gran Canaria</text:span><text:span text:style-name="T10">&gt;&gt;.</text:span></text:p>
      <text:p text:style-name="P22"><text:span text:style-name="T14">UNDÉCIMO.- </text:span><text:span text:style-name="T9">Asimismo, al margen de los respectivos informes sectoriales solicitados y emitidos en el trámite de evaluación ambiental, y tal como se ha expuesto por la técnico municipal de manera detallada en su informe de fecha 5 de agosto de 2024 -parcialmente transcrito en el antecedente de hecho anterior- constan en el expediente administrativo tramitado por el órgano sustantivo los informes sectoriales que se detallan a continuación:</text:span></text:p>
      <table:table table:name="Tabla6" table:style-name="Tabla6">
        <table:table-column table:style-name="Tabla6.A"/>
        <table:table-column table:style-name="Tabla6.B"/>
        <table:table-column table:style-name="Tabla6.C"/>
        <table:table-column table:style-name="Tabla6.D"/>
        <table:table-row>
          <table:table-cell table:style-name="Tabla6.A1" office:value-type="string">
            <text:p text:style-name="P79">Administración</text:p>
          </table:table-cell>
          <table:table-cell table:style-name="Tabla6.A1" office:value-type="string">
            <text:p text:style-name="P79">Fecha</text:p>
          </table:table-cell>
          <table:table-cell table:style-name="Tabla6.A1" office:value-type="string">
            <text:p text:style-name="P79">Sentido </text:p>
          </table:table-cell>
          <table:table-cell table:style-name="Tabla6.D1" office:value-type="string">
            <text:p text:style-name="P79">CSV</text:p>
          </table:table-cell>
        </table:table-row>
        <table:table-row>
          <table:table-cell table:style-name="Tabla6.A2" office:value-type="string">
            <text:p text:style-name="P80">Ministerio para la transformación digital y de la Función Pública. Secretaría de Estado de Telecomunicaciones e Infraestructuras.</text:p>
          </table:table-cell>
          <table:table-cell table:style-name="Tabla6.B2" office:value-type="date" office:date-value="2024-01-11">
            <text:p text:style-name="P80">11/01/24</text:p>
          </table:table-cell>
          <table:table-cell table:style-name="Tabla6.A2" office:value-type="string">
            <text:p text:style-name="P80">Favorable</text:p>
          </table:table-cell>
          <table:table-cell table:style-name="Tabla6.D2" office:value-type="string">
            <text:p text:style-name="P77"><text:a xlink:type="simple" xlink:href="https://serviciosmin.gob.es/Arce" text:style-name="Internet_20_link" text:visited-style-name="Visited_20_Internet_20_Link"><text:span text:style-name="T71">14248289_76676317TY1W6PTNU84F</text:span></text:a><text:span text:style-name="T51">_</text:span></text:p>
          </table:table-cell>
        </table:table-row>
        <text:soft-page-break/>
        <table:table-row>
          <table:table-cell table:style-name="Tabla6.A2" office:value-type="string">
            <text:p text:style-name="P80">Ministerio de Defensa. Secretaría de Estado. Dirección General de Infraestructura.</text:p>
          </table:table-cell>
          <table:table-cell table:style-name="Tabla6.B2" office:value-type="date" office:date-value="2024-02-08">
            <text:p text:style-name="P80">08/02/24</text:p>
          </table:table-cell>
          <table:table-cell table:style-name="Tabla6.A2" office:value-type="string">
            <text:p text:style-name="P80">Favorable</text:p>
          </table:table-cell>
          <table:table-cell table:style-name="Tabla6.D2" office:value-type="string">
            <text:p text:style-name="P78"><text:a xlink:type="simple" xlink:href="http://sede.defensa.gob.es/" text:style-name="Internet_20_link" text:visited-style-name="Visited_20_Internet_20_Link"><text:span text:style-name="T71">202000V8V9MHO4ECNONTTPZ1FDA7WQVA0= </text:span></text:a></text:p>
          </table:table-cell>
        </table:table-row>
        <table:table-row>
          <table:table-cell table:style-name="Tabla6.A2" office:value-type="string">
            <text:p text:style-name="P80">Ministerio para la transición ecológica y el reto demográfico. Dirección General de la Costa y el Mar.</text:p>
          </table:table-cell>
          <table:table-cell table:style-name="Tabla6.B2" office:value-type="date" office:date-value="2024-02-29">
            <text:p text:style-name="P80">29/02/24</text:p>
          </table:table-cell>
          <table:table-cell table:style-name="Tabla6.A2" office:value-type="string">
            <text:p text:style-name="P80">Favorable</text:p>
          </table:table-cell>
          <table:table-cell table:style-name="Tabla6.D2" office:value-type="string">
            <text:p text:style-name="P71"><text:a xlink:type="simple" xlink:href="file://vmfilepm/redirected$/cgonzalez/Descargas/:%20https://sede.administracion.gob.es/pagSedeFront/servicios/consultaCSV.htm" text:style-name="Internet_20_link" text:visited-style-name="Visited_20_Internet_20_Link"><text:span text:style-name="T71">GEN-3976-721d-a9d8-865d-4b80-9a69-250e-ff03 </text:span></text:a></text:p>
          </table:table-cell>
        </table:table-row>
        <table:table-row>
          <table:table-cell table:style-name="Tabla6.A2" office:value-type="string">
            <text:p text:style-name="P80">Cabildo de Gran Canaria. Consejería de Política Territorial y Paisaje. Servicio Técnico de Planeamiento y Paisaje.</text:p>
          </table:table-cell>
          <table:table-cell table:style-name="Tabla6.B2" office:value-type="date" office:date-value="2024-04-03">
            <text:p text:style-name="P80">03/04/24</text:p>
          </table:table-cell>
          <table:table-cell table:style-name="Tabla6.A2" office:value-type="string">
            <text:p text:style-name="P80">Con apreciaciones</text:p>
          </table:table-cell>
          <table:table-cell table:style-name="Tabla6.D2" office:value-type="string">
            <text:p text:style-name="P71"><text:a xlink:type="simple" xlink:href="https://verifirma.grancanaria.com/verifirma/pages/verification-code.htm#thirdSection" text:style-name="Internet_20_link" text:visited-style-name="Visited_20_Internet_20_Link"><text:span text:style-name="T71">1marLW3KdrnmcNAc5SQ2XQ==</text:span></text:a></text:p>
          </table:table-cell>
        </table:table-row>
        <table:table-row>
          <table:table-cell table:style-name="Tabla6.A2" office:value-type="string">
            <text:p text:style-name="P80">Consejo Insular de Aguas de Gran Canaria</text:p>
          </table:table-cell>
          <table:table-cell table:style-name="Tabla6.B2" office:value-type="date" office:date-value="2024-04-18">
            <text:p text:style-name="P80">18/04/24</text:p>
          </table:table-cell>
          <table:table-cell table:style-name="Tabla6.A2" office:value-type="string">
            <text:p text:style-name="P80">Favorable con condicionantes</text:p>
          </table:table-cell>
          <table:table-cell table:style-name="Tabla6.D2" office:value-type="string">
            <text:p text:style-name="P71"><text:a xlink:type="simple" xlink:href="https://consejoinsularaguasgrancanaria.sedelectronica.es/" text:style-name="Internet_20_link" text:visited-style-name="Visited_20_Internet_20_Link"><text:span text:style-name="T71">7S4MWYDM5SHGWWGQCAMYKLM27</text:span></text:a><text:span text:style-name="T71"> </text:span></text:p>
          </table:table-cell>
        </table:table-row>
        <table:table-row>
          <table:table-cell table:style-name="Tabla6.A2" office:value-type="string">
            <text:p text:style-name="P80">Cabildo de Gran Canaria. Consejería de Presidencia y Movilidad Sostenible. Servicio de Patrimonio Histórico.</text:p>
          </table:table-cell>
          <table:table-cell table:style-name="Tabla6.B2" office:value-type="date" office:date-value="2024-07-31">
            <text:p text:style-name="P80">31/07/24</text:p>
          </table:table-cell>
          <table:table-cell table:style-name="Tabla6.A2" office:value-type="string">
            <text:p text:style-name="P80">Con condicionantes</text:p>
          </table:table-cell>
          <table:table-cell table:style-name="Tabla6.D2" office:value-type="string">
            <text:p text:style-name="P71"><text:a xlink:type="simple" xlink:href="https://verifirma.grancanaria.com/verifirma/pages/verification-code.htm#thirdSection" text:style-name="Internet_20_link" text:visited-style-name="Visited_20_Internet_20_Link"><text:span text:style-name="T71">5MKb7Yu8cd6qQfjQDbeLSQ==</text:span></text:a><text:span text:style-name="T71"> </text:span></text:p>
          </table:table-cell>
        </table:table-row>
      </table:table>
      <text:p text:style-name="P37">A los anteriores hechos le son de aplicación las siguientes</text:p>
      <text:p text:style-name="P43">CONSIDERACIONES JURÍDICAS</text:p>
      <text:p text:style-name="P37"><text:span text:style-name="T2">PRIMERA.-</text:span> <text:span text:style-name="T2">Sobre la competencia municipal en materia de planeamiento.</text:span></text:p>
      <text:p text:style-name="P57"><text:span text:style-name="T9">Entre las competencias que atribuye la Ley 7/1985, de 2 de abril, </text:span>reguladora de las Bases de Régimen Local (en adelante, LBRL) a los Ayuntamientos, en su artículo 25.2.a) les confiere, como competencias propias, en los términos de la legislación del Estado y de las Comunidades Autónomas, las relativas al planeamiento municipal.</text:p>
      <text:p text:style-name="P57">En este sentido, cabe destacar que tal atribución viene expresamente conferida, a su vez, por la legislación especial del Suelo de la Comunidad Autónoma de Canarias, en particular, en el artículo 143.1 de la Ley 4/2017, de 13 de julio, del Suelo y los Espacios Naturales Protegidos de Canarias (en adelante, LSENPC), en virtud del cual se reconoce que &lt;&lt;la competencia para formular, elaborar y aprobar los planes generales de ordenación corresponde a los Ayuntamientos&gt;&gt;, así como en el artículo 70.1 del Reglamento de Planeamiento de Canarias, aprobado por Decreto nº 181/2018, de 26 de diciembre (en adelante, RPC).</text:p>
      <text:p text:style-name="P58">SEGUNDA.- Sobre el objeto, contenido y procedimiento a seguir para la aprobación de la modificación menor propuesta.</text:p>
      <text:p text:style-name="P57">El <text:span text:style-name="T2">objeto, contenido y procedimiento a seguir </text:span>para la elaboración y aprobación de los Planes Generales de Ordenación se regulan en la <text:span text:style-name="T2">Sección 3</text:span><text:span text:style-name="T14">ª, Capítulo VI del Título III de la LSENPC (artículos 142 a 144)</text:span><text:span text:style-name="T9"> , y en el </text:span><text:span text:style-name="T14">Capítulo III del Título V del RPC (artículos 69 a 71)</text:span><text:span text:style-name="T9">; si bien el Plan General de Ordenación del municipio de Mogán se encuentra actualmente en trámite, el instrumento análogo al mismo que resulta de aplicación son las Normas Subsidiarias de Planeamiento Municipal aprobadas el 17 de noviembre de 1987 y publicadas en el BOC nº 162, de 19 de diciembre de 2008. Así </text:span><text:soft-page-break/><text:span text:style-name="T9">pues, la modificación menor de las Normas Subsidiarias propuesta en este expediente, se regirá por los preceptos de la LSENPC referidos a los Planes Generales de Ordenación.</text:span></text:p>
      <text:p text:style-name="P37">En cuanto a su objeto y contenido, los planes generales se encargan de definir el modelo territorial y urbanístico del municipio en el marco de las directrices de ordenación y del planeamiento insular, tal como se desprende del artículo 142 de la LSENPC y 69 del RPC. </text:p>
      <text:p text:style-name="P37">Concretamente, la modificación prevista en el presente caso tiene por <text:span text:style-name="T5">objeto</text:span> la prolongación sur de la calle Drago, a fin de materializar una conexión entre la GC-200 y el norte del núcleo urbano de Mogán Casco, sin atravesar el centro urbano, todo ello a los efectos de dar respuesta a un problema de movilidad en el ámbito. </text:p>
      <text:p text:style-name="P37">En este sentido, la modificación prevista afecta al Suelo Apto para Urbanizar denominado P-5, situado en el extremo sureste del núcleo urbano, próximo al acceso al mismo desde la GC-200 y el Suelo Urbano donde se produce la conexión de la citada GC-200 con el núcleo urbano del casco de Mogán, tal como se desprende de la memoria del documento borrador de la modificación menor.</text:p>
      <text:p text:style-name="P22"><text:span text:style-name="T9">En lo que respecta al procedimiento a seguir, el artículo 143 de la LSENPC regula la fase de inicio y el artículo 144 las fases de elaboración y aprobación. Por su parte, el RPC dispone en su artículo 71 que la tramitación y evaluación de los planes generales de ordenación seguirá los trámites comunes previstos en el Capítulo IV del Título I (artículos 14 a 27) con ciertas singularidades, sin embargo, de la literalidad del apartado 3 del citado artículo se desprende que </text:span><text:span text:style-name="T10">&lt;&lt;c</text:span><text:span text:style-name="T47">uando el Plan General de Ordenación cuente con la ordenación estructural y </text:span><text:span text:style-name="T49">se pretenda desarrollar la ordenación pormenorizada completa</text:span><text:span text:style-name="T47">, en su elaboración, evaluación ambiental y aprobación se aplicará el procedimiento previsto para los planes parciales y especiales de ordenación regulado por los </text:span><text:span text:style-name="T49">artículos 72 a 84 de este Reglamento</text:span><text:span text:style-name="T47">&gt;&gt;. </text:span></text:p>
      <text:p text:style-name="P37">Sin perjuicio de lo anterior, lo que ahora nos ocupa es una <text:span text:style-name="T5">modificación menor del instrumento</text:span>, de modo que debemos referirnos a lo preceptuado concretamente en los <text:span text:style-name="T2">artículos 162 a 166 de la LSENPC</text:span>, en relación con el <text:span text:style-name="T2">artículo 106 del RPC</text:span>, de cuyo tenor literal se desprende lo siguiente:</text:p>
      <text:p text:style-name="P39">&lt;&lt;<text:span text:style-name="T2">Artículo 106.- Modificación</text:span></text:p>
      <text:p text:style-name="P39">1. El contenido y determinaciones de los instrumentos de ordenación podrán ser objeto de modificación por las causas, los procedimientos y con los límites establecidos en los artículos 163 a 166 de la Ley 4/2017, de 13 de julio, del Suelo y de los Espacios Naturales Protegidos de Canarias. </text:p>
      <text:p text:style-name="P39">2. En el caso de modificación menor se prescindirá de los trámites de consulta pública previa y de avance, elaborándose un borrador de la alteración que se pretenda realizar y el documento ambiental estratégico previsto en el artículo 114 de este Reglamento para la evaluación ambiental estratégica simplificada.</text:p>
      <text:p text:style-name="P39">3. En particular, las modificaciones menores se someterán al procedimiento simplificado de evaluación ambiental estratégica, a efectos de que por parte del órgano ambiental se determine si tienen efectos significativos en el medio ambiente y, en consecuencia, si deben someterse a evaluación ambiental estratégica ordinaria. Cuando el órgano ambiental determine que no es necesaria la evaluación ambiental estratégica, los plazos de información pública y de consulta institucional serán de un mes&gt;&gt;. </text:p>
      <text:p text:style-name="P37">En sentido similar, el artículo 162 de la LSENPC establece la posibilidad de modificación de los instrumentos de ordenación, y los artículos 163 y 164 regulan, respectivamente, las causas de modificación sustancial y de modificación menor. Como se ha dicho anteriormente, en el presente caso <text:span text:style-name="T2">nos encontramos ante una modificación menor</text:span> regulada en el artículo 164 de la LSENPC, en virtud del cual:</text:p>
      <text:p text:style-name="P39">&lt;&lt;1. Se entiende por modificación menor cualquier otra <text:span text:style-name="T2">alteración de los instrumentos de ordenación que no tenga la consideración de sustancial </text:span>conforme a lo previsto en el artículo anterior. Las modificaciones menores del planeamiento <text:span text:style-name="T2">podrán variar tanto la clase como la categoría del suelo.</text:span></text:p>
      <text:p text:style-name="P44">2. Las modificaciones menores podrán tener lugar en cualquier momento de vigencia del instrumento de ordenación, debiendo <text:span text:style-name="T2">constar expresamente en el expediente la justificación de su oportunidad y </text:span><text:span text:style-name="T2">conveniencia en relación con los intereses concurrentes</text:span>. No obstante, si el procedimiento se inicia antes de transcurrir un año desde la publicación del acuerdo de aprobación del planeamiento o de su última modificación sustancial, la modificación menor no podrá alterar ni la clasificación del suelo ni la calificación referida a dotaciones.</text:p>
      <text:p text:style-name="P44">3. Cuando una modificación menor de la ordenación urbanística i<text:span text:style-name="T2">ncremente la edificabilidad o la densidad o modifique los usos del suelo, deberá hacerse constar en el expediente la identidad de todas las personas propietarias o titulares de otros derechos reales sobre las fincas afectadas durante los cinco años anteriores a su iniciación.</text:span></text:p>
      <text:p text:style-name="P44">4. La incoación de un procedimiento de modificación sustancial no impide la tramitación de una modificación menor del instrumento de ordenación objeto de aquella&gt;&gt;.</text:p>
      <text:p text:style-name="P37"><text:soft-page-break/>Una vez definidas las peculiaridades de la modificación menor, debemos poner de manifiesto que la misma deberá regirse por el <text:span text:style-name="T2">procedimiento definido legalmente para la elaboración y aprobación de los instrumentos de ordenación</text:span>, a tenor de lo dispuesto en el <text:span text:style-name="T2">artículo 165 de la LSENPC</text:span>, con las peculiaridades señaladas anteriormente para los casos de modificación menor (apartados 2 y 3 del artículo 106 del RPC).</text:p>
      <text:p text:style-name="P37">Procede traer a colación, pues, lo dispuesto en el artículo 144 de la LSENPC en lo que respecta al procedimiento de elaboración y aprobación (y similares artículos 74 a 84 del RPC):</text:p>
      <text:h text:style-name="P188" text:outline-level="5">&lt;&lt;<text:span text:style-name="T2">Artículo 144. Elaboración y aprobación.</text:span></text:h>
      <text:p text:style-name="P44">1. Recibido el documento de alcance, el órgano promotor elaborará el estudio ambiental estratégico y el documento de avance del plan general, que contendrá el análisis y valoración de las diferentes alternativas de ordenación contempladas.</text:p>
      <text:p text:style-name="P44">2. El documento de avance del plan general, acompañado del estudio ambiental estratégico, se someterá a información pública y a consulta de las administraciones públicas cuyas competencias pudiesen resultar afectadas y de las personas interesadas que hayan sido previamente consultadas, por un plazo mínimo de cuarenta y cinco días hábiles y máximo de dos meses, computados a partir de la publicación del correspondiente anuncio en el Boletín Oficial de Canarias.</text:p>
      <text:p text:style-name="P44">De conformidad con lo previsto en la legislación básica sobre evaluación ambiental, la falta de emisión de los informes en el plazo fijado no interrumpirá la tramitación del procedimiento; no teniéndose en cuenta los informes o alegaciones recibidos fuera del plazo.</text:p>
      <text:p text:style-name="P44">El periodo de información pública se anunciará en, al menos, uno de los periódicos de mayor difusión de la isla y en la sede electrónica del ayuntamiento. La documentación expuesta al público deberá incluir un resumen no técnico del estudio ambiental estratégico y un resumen ejecutivo en los términos de la legislación básica estatal.</text:p>
      <text:p text:style-name="P44">3. A la vista del resultado de los trámites de información pública y de consulta, el órgano promotor modificará, de ser preciso, el contenido del estudio ambiental estratégico y elaborará el documento del plan que vaya a someterse a aprobación inicial por parte del Pleno del ayuntamiento, seleccionándose aquellas alternativas que resulten más equilibradas desde la perspectiva del desarrollo sostenible, previa ponderación de los aspectos económicos, sociales, territoriales y ambientales.</text:p>
      <text:p text:style-name="P44">El documento resultante, que incorporará la alternativa o alternativas seleccionadas, se someterá a informe de los servicios técnicos y jurídicos municipales y posteriormente a información pública y a consulta de las administraciones públicas cuyas competencias pudiesen resultar afectadas, por un plazo mínimo de cuarenta y cinco días hábiles y máximo de dos meses, computados a partir de la publicación del correspondiente anuncio en el Boletín Oficial de Canarias; estándose a lo previsto en el apartado anterior sobre la emisión de los informes.</text:p>
      <text:p text:style-name="P44">En todo caso, tendrán la consideración de administraciones afectadas los ayuntamientos colindantes, el respectivo cabildo insular, la Administración autonómica y la Administración estatal. En concreto, la Administración autonómica emitirá un informe único, preceptivo y vinculante, sobre las cuestiones sectoriales relativas a las competencias de carácter autonómico que pudieran resultar afectadas por el plan, a través del órgano colegiado al que se refiere el artículo 12.5 de la presente ley.</text:p>
      <text:p text:style-name="P44">Asimismo, en cumplimiento de los principios de lealtad institucional y seguridad jurídica, si el órgano informante de la Administración autonómica advirtiera que existe algún aspecto del plan sometido a informe del que pudiera resultar una manifiesta infracción del ordenamiento jurídico, lo pondrá en conocimiento de la administración que hubiera remitido dicho plan. El informe se basará estrictamente en criterios de legalidad.</text:p>
      <text:p text:style-name="P44">El periodo de información pública se anunciará en, al menos, uno de los periódicos de mayor difusión de la isla y en la sede electrónica del ayuntamiento.</text:p>
      <text:p text:style-name="P44">4. Transcurrido el plazo previsto en el apartado anterior, se introducirán las modificaciones que resulten de dicho proceso; actualizándose, en su caso, el estudio ambiental estratégico.</text:p>
      <text:p text:style-name="P44"><text:soft-page-break/>Si como consecuencia de las alegaciones formuladas o de los informes emitidos se introdujeran cambios sustanciales en relación con el documento aprobado inicialmente, por el órgano municipal competente se llevará a cabo un nuevo periodo de información pública y de consulta por plazo de cuarenta y cinco días.</text:p>
      <text:p text:style-name="P44">5. La propuesta final de plan se remitirá al órgano ambiental a los efectos de formular la declaración ambiental estratégica, en el plazo máximo de dos meses, contados desde la recepción del expediente de evaluación ambiental estratégica completo, prorrogables por un mes más por razones justificadas debidamente motivadas y comunicadas al ayuntamiento.</text:p>
      <text:p text:style-name="P44">Si el órgano ambiental considera que la información pública o las consultas no se han realizado correctamente o que es necesaria información adicional, requerirá al órgano sustantivo para que lo subsane en el plazo máximo de tres meses. En este caso, se suspenderá el cómputo del plazo para la formulación de la declaración ambiental estratégica.</text:p>
      <text:p text:style-name="P44">Transcurridos tres meses desde el requerimiento el órgano ambiental sin que se hubiese subsanado el expediente, el órgano ambiental dará por finalizada la evaluación ambiental estratégica, notificando al órgano municipal competente la resolución de terminación.</text:p>
      <text:p text:style-name="P44">6. En el supuesto de que existan discrepancias sobre el contenido de la evaluación ambiental estratégica, el órgano municipal que tramita el plan trasladará al órgano ambiental un escrito fundado donde manifieste las razones que motivan la discrepancia, en los términos previstos en la legislación estatal básica.</text:p>
      <text:p text:style-name="P44">Recibido el escrito de discrepancias, el órgano ambiental deberá pronunciarse en un plazo máximo de treinta días hábiles. Si el órgano ambiental no se pronunciase en el citado plazo, se entenderá que mantiene su criterio respecto del contenido de la declaración ambiental estratégica.</text:p>
      <text:p text:style-name="P44">De mantenerse la discrepancia, el órgano municipal que tramita el plan elevará la misma, bien al Gobierno de Canarias cuando el órgano ambiental sea autonómico, o bien, en otro caso, al pleno municipal. En tanto no recaiga resolución expresa, se considerará que la declaración ambiental estratégica mantiene su eficacia.</text:p>
      <text:p text:style-name="P44">7. Una vez formulada, la declaración ambiental estratégica y, en su caso, el acuerdo de resolución de discrepancias, se publicará en el plazo de quince días hábiles en el Boletín Oficial de Canarias y en la sede electrónica del ayuntamiento y, cuando pertenezca a una administración diferente, en la sede electrónica del órgano ambiental.</text:p>
      <text:p text:style-name="P47">8. Una vez publicada la declaración ambiental estratégica, el plan se someterá, con las correcciones que correspondan, a la aprobación definitiva por el pleno del ayuntamiento, que lo podrá aprobar de forma total o parcial.</text:p>
      <text:p text:style-name="P47">El documento del plan que se someta a la aprobación definitiva deberá ir acompañado de un resumen ejecutivo que detalle las líneas básicas de la ordenación, las conclusiones de los informes emitidos por las administraciones consultadas y las alegaciones presentadas en el trámite de información pública.</text:p>
      <text:p text:style-name="P44">9. Tras su aprobación definitiva, el plan se publicará en el Boletín Oficial de Canarias a los efectos de su entrada en vigor, junto con la documentación prevista en la legislación estatal básica; y en la sede electrónica del ayuntamiento.</text:p>
      <text:p text:style-name="P44">10. En el caso de que la ordenación pormenorizada se pretenda realizar de forma completa por el Plan General, su elaboración, aprobación y evaluación ambiental se realizará por el procedimiento establecido para los planes parciales y especiales de ordenación de acuerdo con los artículos 147 y 148 de esta ley&gt;&gt;.</text:p>
      <text:p text:style-name="P37">Así las cosas, vistos los antecedentes y normativa expuestos, actualmente nos encontramos en la fase de <text:span text:style-name="T2">aprobación definitiva</text:span> de la modificación menor propuesta, correspondiendo la misma al <text:span text:style-name="T2">Pleno de la Corporación, previa emisión de los correspondientes informes técnico y jurídico de los servicios municipales,</text:span> tal como exige el articulo 83 del RPC.</text:p>
      <text:p text:style-name="P22"><text:span text:style-name="T9">Una vez aprobada definitivamente la modificación menor por el Pleno, se procederá a su </text:span><text:span text:style-name="T14">publicación en el Boletín Oficial de Canarias,</text:span><text:span text:style-name="T9"> de conformidad con lo previsto en el artículo 144.9 de la LSENPC, así como </text:span>en el <text:span text:style-name="T2">Boletín Oficial de la Provincia</text:span> a los efectos de su entrada en vigor, indicando la fecha de la resolución de dicha aprobación, la dirección electrónica para su consulta y el boletín en el que ha sido publicado el informe ambiental estratégico, sin perjuicio de lo dispuesto en el artículo 70 ter, apartado 2, de la Ley reguladora de las bases del Régimen Local (esto es, publicación por medios telemáticos), de conformidad con lo previsto en el artículo 83.2 del RPC. </text:p>
      <text:p text:style-name="P37">Asimismo, se debe tener en cuenta los dispuesto en el artículo 97 del RPC en relación a las publicaciones, pues: </text:p>
      <text:p text:style-name="P22"><text:soft-page-break/><text:span text:style-name="T10">1. Los actos que se dicten en el curso de los procedimientos regulados en el presente Reglamento se publicarán en el Boletín Oficial de Canarias o en el de la Provincia según corresponda, así como en la </text:span><text:span text:style-name="T11">sede electrónica de la Administración competente</text:span><text:span text:style-name="T9"> </text:span><text:span text:style-name="T10">según corresponda. Asimismo</text:span><text:span text:style-name="T11">, se divulgarán a través de uno o dos periódicos de mayor difusión de acuerdo con lo previsto para cada instrumento. </text:span></text:p>
      <text:p text:style-name="P22"><text:span text:style-name="T10">2. La publicación de anuncios en los Boletines Oficiales y periódicos por los que se dé cuenta de un determinado trámite en los procedimientos que regula este Reglamento deberá </text:span><text:span text:style-name="T11">contener expresamente la denominación del instrumento de ordenación de que se trate e identificar de forma clara y precisa su objeto y área territorial de ordenación.</text:span></text:p>
      <text:p text:style-name="P22"><text:span text:style-name="T10">3. En caso de que lo publicado sea la apertura del trámite de participación o de información pública, deberán precisarse los datos del lugar y horario donde pueda consultarse la documentación del instrumento expuesto, además de indicarse la posibilidad de presentar </text:span><text:span text:style-name="T47">sugerencias o alegaciones por parte de los ciudadanos. En su caso, se señalará el sitio o portal oficial donde esté disponible la documentación, escrita y gráfica, del instrumento de ordenación expuesto para su visualización, descarga o impresión.</text:span></text:p>
      <text:p text:style-name="P23">4. En los procesos de modificación menor de los instrumentos de ordenación no se admitirá la identificación de la alteración por la simple referencia numérica al ordinal de las tramitadas por la Administración Pública actuante, debiendo contener el anuncio los datos de identificación señalados en los apartados 2 y 3 anteriores&gt;&gt;. </text:p>
      <text:p text:style-name="P37">Por último, especial mención merecen los artículos 103 y 104 del RPC, relativos a la entrada en vigor, efectos y publicidad de los instrumentos de ordenación. En este sentido, dispone el artículo 103 lo siguiente:</text:p>
      <text:p text:style-name="P41">&lt;&lt;Artículo 103.- Entrada en vigor y efectos. </text:p>
      <text:p text:style-name="P39">1. Con carácter general, los instrumentos de ordenación entrarán en vigor a los quince días hábiles de la completa publicación en el Boletín Oficial de Canarias del acuerdo de aprobación definitiva y de la normativa. </text:p>
      <text:p text:style-name="P39">2. No obstante lo anterior, <text:span text:style-name="T2">los instrumentos de ordenación urbanística cuya aprobación definitiva corresponda a la Administración local entrarán en vigor a los quince días hábiles de la completa publicación en el Boletín Oficial de la Provincia del acuerdo de aprobación definitiva y de la normativa</text:span>. En este caso, la publicación en el Boletín Oficial de Canarias constituye una mayor garantía de publicidad, que no elimina la exigida a la publicación en el Boletín Oficial de la Provincia. </text:p>
      <text:p text:style-name="P39">3. <text:span text:style-name="T2">Los planos y el resto de documentos</text:span> que conformen el documento de información y ordenación del plan, así como la documentación prevista en el <text:span text:style-name="T2">documento de evaluación ambiental serán objeto de inclusión en el Registro de Planeamiento de Canarias</text:span>, conforme a lo establecido en el artículo 23 de la Ley del Suelo y de los Espacios Naturales Protegidos de Canarias. </text:p>
      <text:p text:style-name="P39">4. La publicación de los instrumentos de ordenación en los boletines oficiales será de carácter gratuito.</text:p>
      <text:p text:style-name="P39">5. <text:span text:style-name="T2">En caso de aprobación definitiva parcial, la entrada en vigor afectará exclusivamente a la parte del instrumento de ordenación así aprobada y publicada</text:span>. La parte no aprobada entrará en vigor cuando se produzca su aprobación y publicación, en su caso, mediante la publicación de texto refundido que incorpore la misma.</text:p>
      <text:p text:style-name="P39">6. En particular, las instalaciones, construcciones y edificaciones existentes al tiempo de la entrada en vigor del nuevo instrumento de ordenación, erigidas de conformidad con la ordenación vigente en el momento de su ejecución o posteriormente legalizadas, que resulten disconformes con la nueva ordenación, quedarán en situación legal de consolidación o de afectación por actuación pública en los términos de los artículos 159 a 161 de la Ley del Suelo y de los Espacios Naturales Protegidos de Canarias, con las especificaciones que, en su caso, establezca el propio instrumento de ordenación&gt;&gt;. </text:p>
      <text:p text:style-name="P37">Por otro lado, el artículo 104 del RPC exige la publicidad y transparencia del contenido de los instrumentos de ordenación, de modo que:</text:p>
      <text:p text:style-name="P39">&lt;&lt;1. El contenido de todos los <text:span text:style-name="T2">instrumentos de ordenación</text:span> <text:span text:style-name="T2">será público, debiendo publicarse todos sus documentos en la sede electrónica de la Administración</text:span> que lo apruebe, sin perjuicio del <text:soft-page-break/>cumplimiento de las restantes obligaciones de publicidad que, en su caso, deriven de la legislación básica, de la Ley del Suelo y de los Espacios Naturales Protegidos de Canarias, o del presente Reglamento. </text:p>
      <text:p text:style-name="P39">2. Los documentos integrantes de cada instrumento de ordenación <text:span text:style-name="T2">deberán estar disponibles para ser consultados de forma presencial en las dependencias de la Administración, </text:span>sin perjuicio de poder hacerlo por vía electrónica.</text:p>
      <text:p text:style-name="P39">3. El error en la información que se suministre o ponga a disposición de la ciudadanía sobre los instrumentos de ordenación podrá determinar la responsabilidad patrimonial de la Administración competente por los daños y perjuicios que se pudieran causar, siempre que concurran los requisitos determinantes de su exigencia&gt;&gt;. </text:p>
      <text:p text:style-name="P37">En similares términos se pronuncian los artículos 155 a 157 de la LSENPC, con la única diferencia de la referencia que realiza el artículo 157 en su apartado 5 a la obligatoriedad de remisión de la documentación íntegra del instrumento de ordenación al Consejo Cartográfico de Canarias, a efectos de publicidad.</text:p>
      <text:p text:style-name="P37"><text:span text:style-name="T53">TERCERA.- Sobre la emisión del preceptivo informe económico sobre la sostenibilidad financiera de la modificación propuesta.</text:span> </text:p>
      <text:p text:style-name="P57">De conformidad con lo dispuesto en el artículo 58 del RPC, para la correcta tramitación y posterior aprobación de los instrumentos de ordenación urbanística (planes generales, planes parciales y planes especiales), estos deben, además de seguir el procedimiento expuesto en los apartados precedentes y contar con los correspondientes informes favorables de las distintas Administraciones Públicas afectadas, contener una serie de documentos entre los que se encuentra el informe de sostenibilidad económica.</text:p>
      <text:p text:style-name="P57">Este informe encuentra su regulación expresa en el articulo 65 del mismo RPC, con el siguiente tenor literal: </text:p>
      <text:p text:style-name="P59">&lt;&lt;<text:span text:style-name="T2">Artículo 65.- Informe de sostenibilidad económica.</text:span> </text:p>
      <text:p text:style-name="P59">1. Los instrumentos de ordenación contendrán un informe de sostenibilidad económica, en los términos previstos en la legislación estatal.</text:p>
      <text:p text:style-name="P59">2. Estos informes se dividirán en dos partes:</text:p>
      <text:p text:style-name="P59">a) Parte I: Evaluación del impacto de la actuación urbanizadora en las haciendas públicas afectadas por el coste de las nuevas infraestructuras o de la prestación de servicios resultantes. </text:p>
      <text:p text:style-name="P59">Esta evaluación estimará el importe total de la inversión y gastos corrientes públicos necesarios para la ejecución y mantenimiento de todas las infraestructuras y equipamientos previstos en el planeamiento, tanto los correspondientes a sistemas generales como locales. Asimismo, estimará los ingresos públicos que se pudieran derivar de la completa ejecución de las previsiones de los instrumentos de ordenación. </text:p>
      <text:p text:style-name="P59">b) Parte II: Análisis de la suficiencia y adecuación del suelo destinado a usos productivos, valorando los distintos usos e intensidades edificatorias previstas en el instrumento de ordenación.</text:p>
      <text:p text:style-name="P59">3. <text:span text:style-name="T2">El informe debe venir avalado por los servicios correspondientes del ayuntamiento, </text:span>de acuerdo con lo establecido por la legislación de régimen local y, en particular, el reglamento orgánico municipal&gt;&gt;. </text:p>
      <text:p text:style-name="P37">En virtud de lo preceptuado, consta en el expediente administrativo (tal como se ha expuesto en los antecedentes del presente informe), tanto el estudio financiero y el informe de sostenibilidad económica como el correspondiente informe emitido por los servicios municipales -de fecha 22 de marzo de 2024- avalando su contenido, tal como se ha reseñado en el antecedente de hecho noveno del presente informe, sin perjuicio de las apreciaciones efectuadas por la técnico municipal en relación con el condicionamiento de los presupuestos sucesivos de la Corporación y la fuente de financiación de los gastos de expropiación de los terrenos.</text:p>
      <text:p text:style-name="P42">CUARTA- Sobre la adaptación de la modificación propuesta al PIOGC 2022</text:p>
      <text:p text:style-name="P37"><text:span text:style-name="T52">D</text:span>urante la tramitación de la presente modificación menor se ha aprobado la <text:span text:style-name="T5">Revisión del Plan Insular de Ordenación de Gran Canaria 2022 (PIOGC 2022)</text:span><text:span text:style-name="T2">,</text:span> para su adaptación a la Ley 19/2003, de 14 de abril, por la que se aprueban las Directrices de Ordenación General y las Directrices de Ordenación del Turismo de Canarias, la cual fue publicada en el Boletín Oficial de Canarias nº 13 de 19 de enero de 2023, complementado con publicación en el BOC nº 28 de 9 de febrero de 2023, entendiéndose que es este el instrumento de ordenación insular de aplicación a la modificación en trámite, por así determinarse en el apartado 2 de su disposición transitoria primera, que literalmente dice:</text:p>
      <text:p text:style-name="P37">&lt;&lt;Los <text:span text:style-name="T48">instrumentos de ordenación de inferior rango en trámite a la entrada en vigor de este Plan que estén pendientes de la aprobación definitiva,</text:span> podrán <text:span text:style-name="T48">proseguir su<text:line-break/></text:span><text:soft-page-break/><text:span text:style-name="T48">tramitación, requiriendo al Cabildo un pronunciamiento expreso relativo a las<text:line-break/>determinaciones y previsiones del PIO/GC que deben ser observadas y/o desarrolladas</text:span> y los concretos objetivos insulares que deben quedar salvaguardados, para su incorporación en dicho proceso de adaptación. <text:span text:style-name="T48">En otro caso, la culminación del trámite de aprobación de dichos instrumentos requerirá la plena adaptación de sus contenidos a las determinaciones del presente Plan</text:span>&gt;&gt;. </text:p>
      <text:p text:style-name="P22"><text:span text:style-name="T52">En su virtud, y por tratarse de una cuestión de especial relevancia, es preciso poner de relieve en este específico apartado que obra en el expediente administrativo el correspondiente informe emitido por el Servicio Técnico de Planeamiento y Paisaje de la Consejería de Política Territorial y Paisaje del Cabildo de Gran Canaria, de 3 de abril de 2024 (R.E. </text:span><text:span text:style-name="T9">nº REGAGE24e00025970146, de 9/04/2024), en virtud del cual se concluye literalmente lo siguiente: </text:span></text:p>
      <text:p text:style-name="P44">En respuesta a la consulta realizada, solicitando informe técnico a la "Modificación Menor de las NNSS. Para posibilitar la materialización de la prolongación Sur de la Calle Drago de Mogán Casco, hasta su entronque con la Avenida de la Constitución", y a modo de resumen de lo expuesto en el presente informe técnico, cabe hacer las siguientes apreciaciones: </text:p>
      <text:p text:style-name="P22"><text:span text:style-name="T11">Primera</text:span><text:span text:style-name="T10">: La </text:span><text:span text:style-name="T11">Disposición Transitoria Segunda</text:span><text:span text:style-name="T9"> </text:span><text:span text:style-name="T10">de la Ley 4/2017, - Adaptación de los instrumentos de ordenación en vigor-, dispone la aplicabilidad directa y su inmediata eficacia derogatoria, y en su apartado segundo que: la modificación de cualesquiera de los instrumentos de ordenación en vigor, estén o no adaptados, sea sustancial o menor, plena o parcial, </text:span><text:span text:style-name="T11">se realizará de conformidad con las previsiones que contiene esta ley. </text:span></text:p>
      <text:p text:style-name="P22"><text:span text:style-name="T10">Por otro lado, en base a lo estipulado en la</text:span><text:span text:style-name="T9"> </text:span><text:span text:style-name="T11">Disposición transitoria Primera </text:span><text:span text:style-name="T10">del vigente</text:span><text:span text:style-name="T9"> </text:span><text:span text:style-name="T11">PIOGC2022</text:span><text:span text:style-name="T10">, se solicita de este Cabildo Insular un pronunciamiento expreso relativo a las determinaciones y previsiones del PIO/GC que deben ser observadas y/o desarrolladas y los concretos objetivos insulares que deben quedar salvaguardados, para su incorporación en dicho proceso de adaptación. </text:span></text:p>
      <text:p text:style-name="P22"><text:span text:style-name="T11">Segunda:</text:span><text:span text:style-name="T9"> </text:span><text:span text:style-name="T10">El Decreto 181/2018, de 26 de diciembre, por el que se aprueba el Reglamento de Planeamiento de Canarias, establece la documentación a integrar en los instrumentos de ordenación urbanística (artículos 58 y siguientes), que comprende Memorias, Planos, Estudio económicofinanciero, Informe de sostenibilidad económica y la Documentación ambiental necesaria. </text:span></text:p>
      <text:p text:style-name="P22"><text:span text:style-name="T11">Tercera: </text:span><text:span text:style-name="T10">A nivel territorial, la ordenación debe ajustarse al contenido establecido en los instrumentos de planeamiento insular previstos en el artículo 84 de la misma. </text:span></text:p>
      <text:p text:style-name="P22"><text:span text:style-name="T10">En cuanto a las determinaciones previstas en el Plan Insular de Ordenación de Gran Canaria, en el Plano de Zonificación PZ_01.01 la parcela se encuentra considerada como </text:span><text:span text:style-name="T11">Zona C.1.2, de suelos urbanizables,</text:span><text:span text:style-name="T9"> </text:span><text:span text:style-name="T10">con regulación normativa en la Subsección 18 (artículos 104 y siguientes). Por otra parte, en el plano PC_01.10, se define un Área de Interés insular</text:span><text:span text:style-name="T9"> </text:span><text:span text:style-name="T11">-Área Libre con EquipamientoALE-034 Los Pasitos</text:span><text:span text:style-name="T10">, que coincide con la zona de reservada en la Modificación Menor para el desarrollo del SUNOR P-5.1, ámbito que, para resultar compatible con lo previsto en los artículos 427 y 609 del PIOGC2022, debe contener condiciones a la ordenación pormenorizada en las que debe predominar el espacio libre sobre el edificado, de forma que se preserve la cualidad de vacío. </text:span></text:p>
      <text:p text:style-name="P22"><text:span text:style-name="T10">En cuanto a las características de la vía prevista, en la modificación se debe garantizar que se cumplirán con las determinaciones específicas en materia de geodiversidad; hidrología; calidad atmosférica, lumínica y acústica; biodiversidad; patrimonio cultural y paisaje previstas en los </text:span><text:span text:style-name="T11">artículos 352 y </text:span><text:span text:style-name="T11">siguientes</text:span><text:span text:style-name="T10">, según dispone la </text:span><text:span text:style-name="T11">Sección 28. -Redes Viarias-</text:span><text:span text:style-name="T9"> </text:span><text:span text:style-name="T10">del documento insular. Especialmente en lo relacionado con la cota respecto de la rasante natural, con medidas destinadas a que se vea minimizando el impacto paisajístico sobre el entorno inmediato en cuanto a desmontes, rellenos, movimientos de tierras, tratamiento de taludes y acabados de los mismos. </text:span></text:p>
      <text:p text:style-name="P22"><text:span text:style-name="T10">De igual modo, las previsiones que se establezcan para la implantación de uso residencial en el ámbito de referencia deberán cumplir con el contenido de la</text:span><text:span text:style-name="T9"> </text:span><text:span text:style-name="T11">Sección 26 -El tejido Residencial-</text:span><text:span text:style-name="T9"> </text:span><text:span text:style-name="T10">para resultar compatibles con el modelo de ordenación insular. </text:span></text:p>
      <text:p text:style-name="P22"><text:span text:style-name="T11">Cuarta: </text:span><text:span text:style-name="T10">Para la correcta aplicación de lo estipulado en la Sección 19- Patrimonio Histórico y Cultural del PIOGC2022 y resto de legislación vigente en la materia, se estará a lo que se disponga en su informe el Servicio con competencias en Patrimonio Cultural de este Cabildo Insular de Gran Canaria. </text:span></text:p>
      <text:p text:style-name="P37"><text:soft-page-break/><text:span text:style-name="T48">Quinta:</text:span> <text:span text:style-name="T47">En relación con la Evaluación ambiental, se estará a la resolución del órgano ambiental competente, en cumplimiento de lo descrito en la Ley 21/2013, de 9 de diciembre, de Evaluación Ambiental.</text:span></text:p>
      <text:p text:style-name="P57">A este respecto, cabe traer a colación las consideraciones técnicas efectuadas por la arquitecta municipal, Dña. Carina Isabel Hernández García, en su informe de 5 de agosto de 2024 (parcialmente transcrito en el antecedente de hecho décimo del presente informe), en virtud de las cuales estima oportuno apartarse del criterio sostenido por el Cabildo de Gran Canaria, atendiendo a la siguiente justificación técnica: </text:p>
      <text:list xml:id="list1552751292959380991" text:style-name="L11">
        <text:list-item>
          <text:p text:style-name="P217"><text:span text:style-name="T10">En lo relativo al ámbito del </text:span><text:span text:style-name="T11">SUNOR P-5.1</text:span><text:span text:style-name="T10">, para el que indican que para resultar compatible se deben establecer condiciones a la ordenación pormenorizada, </text:span><text:span text:style-name="T12">no se han establecido en esta modificación ningún tipo de determinaciones más allá de las ya contempladas en las propias Normas Subsidiarias de Planeamiento,</text:span><text:span text:style-name="T9"> </text:span><text:span text:style-name="T10">que no suponen ordenación pormenorizada, procediendo únicamente a ajustar las mismas como consecuencia de la disminución de superficie de dicha bolsa de suelo urbanizable, </text:span><text:span text:style-name="T11">toda vez que el suelo se encuentra suspendido</text:span><text:span text:style-name="T9"> </text:span><text:span text:style-name="T10">en aplicación de la D.A. 15ª. Suelos urbanizables o aptos para urbanizar en planeamiento general no adaptado,</text:span><text:span text:style-name="T9"> </text:span><text:span text:style-name="T10">de la Ley 4/2017 de 13 de julio, del Suelo y los Espacios Naturales Protegidos de Canarias, y la aprobación de esta modificación </text:span><text:span text:style-name="T12">no supone alteración alguna</text:span><text:span text:style-name="T16"> </text:span><text:span text:style-name="T12">en la suspensión del suelo que permanecerá en la misma situación.</text:span></text:p>
          <text:p text:style-name="P204">Será el instrumento urbanístico de desarrollo el que establezca la ordenación pormenorizada de dicho SUNOR el que deberá, como no puede ser de otra manera, adaptarse tanto a lo establecido en los artículos citados del PIOGC2022, como a la totalidad de las determinaciones del Plan que le afecte, incluso en lo dispuesto posteriormente en el informe en relación al tejido Residencial. </text:p>
        </text:list-item>
      </text:list>
      <text:list xml:id="list5313118769685081235" text:style-name="L12">
        <text:list-item>
          <text:p text:style-name="P221"><text:span text:style-name="T10">En lo relativo a las </text:span><text:span text:style-name="T11">características de la vía</text:span><text:span text:style-name="T10">, con la modificación pretendida únicamente se reserva el espacio y el trazado por el que discurrirá la misma, siendo el </text:span><text:span text:style-name="T12">proyecto de urbanización</text:span><text:span text:style-name="T10">, el que definirá en su totalidad las características del viario. Por ende, dicho proyecto deberá ser redactado teniendo en consideración las medidas establecidas en la Sección 28- Red Viaria- del PIOGC2022, así como a las ya contenidas en la propia modificación que nos ocupa.</text:span></text:p>
        </text:list-item>
      </text:list>
      <text:p text:style-name="P57">Así las cosas, cabe concluir que se ha cumplido con el trámite previsto en el apartado 2 de la disposición transitoria 1ª de la<text:span text:style-name="T9"> Revisión del Plan Insular de Ordenación de Gran Canaria 2022 (PIOGC 2022) toda vez que ha sido solicitado el correspondiente informe al Cabildo, el cual no ha concluido expresamente en sentido desfavorable sino, más bien al contrario, con apreciaciones a tener en cuenta a efectos de su compatibilidad, las cuales ya han sido aclaradas por la técnico municipal y, por consiguiente, no deben ser tenidas en cuenta en este momento procesal, tal como se ha expuesto anteriormente.</text:span></text:p>
      <text:p text:style-name="P37"><text:span text:style-name="T53">QUINTA.- </text:span><text:span text:style-name="T2">Sobre la viabilidad de la modificación propuesta.</text:span></text:p>
      <text:p text:style-name="P37"><text:span text:style-name="T52">Tal como se desprende de lo expuesto anteriormente, la tramitación del presente expediente ha seguido el procedimiento legalmente establecido, constando en el mismo el correspondiente informe ambiental estratégico aprobada por la Comisión de Evaluación Ambiental Estratégica de Planes del Ilustre Ayuntamiento de Mogán (publicado en BOP nº 155, de 25/12/2020, y BOC nº 2, de 5/01/2021); la totalidad de los informes favorables/compatibles de las Administraciones afectadas y, en especial, la compatibilidad con el PIO/GC 22 (con las matizaciones señaladas en la consideración anterior); la identidad de las personas propietarias y/o </text:span>titulares de los derechos reales sobre las fincas afectadas, durante los cinco años anteriores a su iniciación, de conformidad con lo dispuesto en el artículo 164.3 de la LSENPC; y el correspondiente informe de sostenibilidad económica a que se refiere el artículo 65 del RPC.</text:p>
      <text:p text:style-name="P37">No obstante lo anterior, es preciso traer a colación que además de los informes sectoriales solicitados y recibidos en sentido favorable/compatible, consta en el expediente que: </text:p>
      <text:list xml:id="list4328150330543727262" text:style-name="L13">
        <text:list-item>
          <text:p text:style-name="P218"><text:span text:style-name="T9">En materia de </text:span><text:span text:style-name="T17">carreteras,</text:span><text:span text:style-name="T9"> se solicitó previo a la aprobación inicial, el informe preceptivo y vinculante en virtud del artículo 16 de la Ley 9/1991 de 8 de mayo, de carreteras de Canarias, al Servicio de Obras Públicas e Infraestructuras del Cabildo de Gran Canaria, no costando recepción del mismo. Consta además, durante el trámite de evaluación ambiental la solicitud de informe a la Consejería de Obras Públicas, Transportes y Vivienda del Gobierno de Canarias, concretamente a la DG de Infraestructura Viaria y a la Secretaría General Técnica de Obras Públicas, no constando recepción de pronunciamiento alguno, por lo que el mismo </text:span><text:span text:style-name="T16">se entiende emitido en sentido favorable</text:span><text:span text:style-name="T9"> de conformidad con lo dispuesto en el citado artículo.</text:span></text:p>
        </text:list-item>
        <text:list-item>
          <text:p text:style-name="P218"><text:span text:style-name="T9">En materia </text:span><text:span text:style-name="T17">aeronáutica</text:span><text:span text:style-name="T9">, durante el trámite de evaluación ambiental se emitió pronunciamiento por parte de la Subdirección General de Aeropuertos y Navegación Aérea -Dirección General de Aviación Civil-, en virtud del cual se concluye que no procede emitir informe por no existir </text:span><text:soft-page-break/><text:span text:style-name="T9">afección alguna, de modo que en la tramitación del expediente por el órgano sustantivo no se estimó pertinente solicitar nuevamente el mismo. </text:span></text:p>
        </text:list-item>
      </text:list>
      <text:p text:style-name="P37"><text:span text:style-name="T52">Por consiguiente, vista la normativa expuesta y los informes obrantes en el expediente (tanto sectoriales como municipales), así como teniendo en consideración que ya se procedió en su día por el Pleno del Ayuntamiento a la aprobación definitiva de esta modificación menor (si bien hubo que retrotraer actuaciones por un defecto en el plazo de la información pública), </text:span><text:span text:style-name="T53">se considera viable la modificación menor propuesta, pudiendo aprobarse en este momento de forma definitiva total</text:span><text:span text:style-name="T52">, </text:span><text:span text:style-name="T53">sin perjuicio de que se deban atender los condicionantes impuestos por el Consejo Insular de Aguas </text:span><text:span text:style-name="T52">en el informe identificado en el antecedente de hecho undécimo del presente informe, </text:span>en concordancia con las apreciaciones técnicas efectuadas por la arquitecta municipal en su informe de 5 de agosto de 2024 e identificado en el antecedente de hecho décimo.</text:p>
      <text:p text:style-name="P58">SEXTA.- Sobre la competencia para la adopción del presente acuerdo</text:p>
      <text:p text:style-name="P37"><text:span text:style-name="T52">De conformidad con lo establecido en el artículo 22.2.c) de la Ley 7/1985, de 2 de abril, reguladora de las Bases de Régimen Local (en adelante, LBRL), </text:span><text:span text:style-name="T54">&lt;&lt;l</text:span><text:span text:style-name="T47">a aprobación inicial del planeamiento general y la aprobación que ponga fin a la tramitación municipal de los planes y demás instrumentos de ordenación previstos en la legislación urbanística, así como los convenios que tengan por objeto la alteración de cualesquiera de dichos instrumentos</text:span><text:span text:style-name="T54">&gt;&gt;,</text:span><text:span text:style-name="T52"> es competencia del Pleno municipal.</text:span></text:p>
      <text:p text:style-name="P57">La misma competencia plenaria viene atribuida por la LSENPC en su artículo 144.8 y por el RPC en su artículo 83.1, exigiéndose para la aprobación definitiva la <text:span text:style-name="T9">previa emisión de los correspondientes informes técnico y jurídico de los servicios municipales.</text:span></text:p>
      <text:p text:style-name="P37">Por todo ello, para la aprobación del presente acuerdo <text:span text:style-name="T2">es exigible la mayoría absoluta del número legal de miembros que conforman el Pleno</text:span>, tal como dispone el artículo 47.2.ll) de la LBRL, por tratarse de un acuerdo que corresponde adoptar a la Corporación &lt;&lt;<text:span text:style-name="T47">en la tramitación de los instrumentos de planeamiento general previstos en la legislación urbanística&gt;&gt;. </text:span></text:p>
      <text:p text:style-name="P22"/>
      <text:p text:style-name="P37">En virtud de lo expuesto, se tiene a bien elevar a la consideración del Pleno, la siguiente</text:p>
      <text:p text:style-name="P37"/>
      <text:p text:style-name="P43">PROPUESTA DE RESOLUCIÓN</text:p>
      <text:p text:style-name="P22"><text:span text:style-name="T14">PRIMERO.-</text:span><text:span text:style-name="T9"> Aprobar definitivamente la </text:span><text:span text:style-name="T10">Modificación menor de las NN.SS., para posibilitar la materialización de la prolongación sur de la C/Drago de Mogán Casco, hasta su entronque con la Avenida de la Constitución</text:span><text:span text:style-name="T9">.</text:span></text:p>
      <text:p text:style-name="P37"><text:span text:style-name="T2">SEGUNDO</text:span>.- A efectos de su entrada en vigor, <text:span text:style-name="T2">realizar las correspondientes publicaciones</text:span> en los medios y formas que se detallan a continuación:</text:p>
      <text:p text:style-name="P37">- En el <text:span text:style-name="T2">Boletín Oficial de la Provincia de Las Palmas</text:span> indicando la fecha de resolución de la aprobación, la dirección electrónica para su consulta y el boletín en el que ha sido publicado el informe ambiental estratégico.</text:p>
      <text:p text:style-name="P37">- En la <text:span text:style-name="T2">sede electrónica municipal</text:span> todos los documentos que conforman el instrumento de ordenación.</text:p>
      <text:p text:style-name="P37">- Remitir los planos y el resto de documentos que conforman el documento de información y ordenación del plan, así como la documentación prevista en el documento de evaluación ambiental, para su publicación en el <text:span text:style-name="T2">Registro de Planeamiento de Canarias</text:span>.</text:p>
      <text:p text:style-name="P37"><text:span text:style-name="T2">TERCERO.- </text:span>Para una una mayor garantía de publicidad, publicar asimismo en el Boletín Oficial de Canarias y en, al menos, uno de los periódicos de mayor difusión en la isla; así como remitir la documentación íntegra al Consejo Cartográfico de Canarias para su publicación.</text:p>
      <text:p text:style-name="P37"><text:span text:style-name="T2">CUARTO.- </text:span>Notificar la resolución que se adopte a la entidad TRAMA INGENIEROS S.L.U., en calidad de equipo redactor de la modificación.</text:p>
      <text:p text:style-name="P37"><text:span text:style-name="T2">QUINTO.- </text:span>Dar traslado de la resolución que se adopte a los Departamentos de Servicios Públicos, Obras Públicas, Fomento y Aperturas, a los efectos oportunos en relación con los condicionantes impuestos a la aprobación definitiva por el Consejo Insular de Aguas de Gran Canaria.</text:p>
      <text:p text:style-name="P37"><text:soft-page-break/>El presente informe se emite con <text:span text:style-name="T2">nota de conformidad del Secretario General de Corporación, </text:span>de conformidad con lo establecido en el <text:span text:style-name="T2">artículo 3.4 del Real Decreto 128/2018, de 16 de marzo. </text:span>Es cuanto tengo a bien informar a los efectos oportunos, según mi leal saber y entender desde el punto de vista jurídico y sin perjuicio de otro informe mejor fundado en derecho, quedando a salvo en cualquier caso, los pronunciamientos a que haya lugar por parte de la Corporación del Ayuntamiento de Mogán</text:p>
      <text:p text:style-name="P38">En Mogán, a la fecha de la firma electrónica</text:p>
      <text:p text:style-name="P38">Fdo.: Dalia E. González Martín</text:p>
      <text:p text:style-name="P38">Letrada</text:p>
      <text:p text:style-name="P38">Jefa del Servicio de Urbanismo</text:p>
      <text:p text:style-name="P38">(S. Decreto nº 4295/2022, de 5 de septiembre)”</text:p>
      <text:p text:style-name="P38"/>
      <text:p text:style-name="P64"><text:tab/>El asunto tratado se incorpora como videoacta digital firmada electrónicamente por la Secretaría (a la que se accede a través del enlace web que se describe a continuación), acuerdo adoptado en sesión plenaria celebrada el 22/03/2018. Abierto el turno de intervenciones, se produjeron las siguientes: </text:p>
      <text:p text:style-name="P63"><text:span text:style-name="T71"><text:tab/></text:span><text:a xlink:type="simple" xlink:href="http://videoactas.mogan.es/?meeting=video_202101290000000000_FH.mp4&amp;topic=1" text:style-name="Internet_20_link" text:visited-style-name="Visited_20_Internet_20_Link"><text:span text:style-name="T71">http://videoactas.mogan.es/?meeting=video_202409060000000000_FH.mp4&amp;topic=3</text:span></text:a></text:p>
      <text:p text:style-name="P67"><text:tab/>Sometida a votación la propuesta dictaminada queda aprobada por unanimidad.</text:p>
      <text:p text:style-name="P67"/>
      <text:p text:style-name="P67"/>
      <text:p text:style-name="Standard"><text:span text:style-name="Strong_20_Emphasis"><text:span text:style-name="T74"><text:tab/></text:span></text:span><text:span text:style-name="Strong_20_Emphasis"><text:span text:style-name="T69">4. Expte. 360210/2021 (URB 2020-004). Propuesta para la aprobación inicial de la modificación menor de las Normas Subsidiarias en el ámbito de Mogán Casco.</text:span></text:span></text:p>
      <text:p text:style-name="Standard"><text:span text:style-name="Strong_20_Emphasis"><text:span text:style-name="T68"/></text:span></text:p>
      <text:p text:style-name="P35"><text:tab/>Por mi el secretario, se da cuenta de la propuesta, cuyo tenor literal es el siguiente:</text:p>
      <text:p text:style-name="P21"/>
      <text:p text:style-name="P42">“ÁREA DE DESARROLLO</text:p>
      <text:p text:style-name="P42">SERVICIO DE URBANISMO</text:p>
      <text:p text:style-name="P42">Negociado de Planeamiento</text:p>
      <text:p text:style-name="P42">Ref.: DGM</text:p>
      <text:p text:style-name="P42">Expte.: 360210/2021 (URB 2020-004)</text:p>
      <text:p text:style-name="P42">Asunto: Aprobación inicia MM NNSS Mogán Casco</text:p>
      <text:p text:style-name="P37"><text:span text:style-name="T2">DALIA ESTER GONZÁLEZ MARTÍN</text:span>, Funcionaria municipal, Letrada, Jefa del Servicio de Urbanismo, según Decreto 4295/2022, de 5 de septiembre, y al amparo de lo dispuesto en el artículo 221 del Reglamento Orgánico Municipal, emite el presente informe sobre la base de los antecedentes y consideraciones siguientes:</text:p>
      <text:p text:style-name="P43">ANTECEDENTES DE HECHO</text:p>
      <text:p text:style-name="P37"><text:span text:style-name="T2">PREVIO.- </text:span>A efectos de una mejor claridad y concreción en la exposición de hechos, se exponen a continuación los hitos más relevantes del procedimiento, sin perjuicio del resto de documentación técnica, administrativa, publicaciones, ect., obrante en el expediente.</text:p>
      <text:p text:style-name="P22"><text:span text:style-name="T14">PRIMERO.- </text:span><text:span text:style-name="T9">Con fecha 14 de febrero de 2020 se dicta Providencia de Alcaldía por la que se dispone el inicio de los trámites oportunos para la revisión y/o actualización de las determinaciones de los instrumentos de ordenación urbanística que se hagan necesarias para la regulación d ella totalidad de aspectos relativos a los usos pormenorizados y tipologías edificatorias que vengan a posibilitar una óptima materialización de los diferentes aprovechamientos asignados al ámbito de Mogán Casco.</text:span></text:p>
      <text:p text:style-name="P22"><text:span text:style-name="T14">SEGUNDO.- </text:span><text:span text:style-name="T9">Con fecha 28 de febrero de 2020, el Pleno del Ilustre Ayuntamiento de Mogán adoptó, entre otros, el siguiente acuerdo:</text:span></text:p>
      <text:p text:style-name="P22"><text:line-break/><text:span text:style-name="T10">&lt;&lt;</text:span><text:span text:style-name="T11">PRIMERO</text:span><text:span text:style-name="T10">. Acordar el inicio del procedimiento de modificación menor de las Normas</text:span><text:span text:style-name="T9"><text:line-break/></text:span><text:span text:style-name="T10">Subsidiarias para la revisión y/o actualización de la ordenación pormenorizada de Mogán</text:span><text:span text:style-name="T9"><text:line-break/></text:span><text:span text:style-name="T10">Casco, URB 2020-004, de conformidad con las prescripciones establecidas en el artículo 143.2</text:span><text:span text:style-name="T9"><text:line-break/></text:span><text:span text:style-name="T10">de la Ley 4/2017, de 13 de julio.</text:span></text:p>
      <text:p text:style-name="P50"><text:span text:style-name="T48">SEGUNDO</text:span><text:span text:style-name="T47">. Encargar la elaboración y redacción del borrador de la modificación menor</text:span><text:line-break/><text:span text:style-name="T47">meritada anteriormente, a los Servicios Técnicos, así como el documento ambiental estratégico.</text:span></text:p>
      <text:p text:style-name="P50"><text:soft-page-break/><text:span text:style-name="T48">TERCERO</text:span><text:span text:style-name="T47">. Dar traslado al Negociado de Planeamiento del Servicio de Urbanismo así como</text:span><text:line-break/><text:span text:style-name="T47">al Servicio de contratación a los efectos oportunos&gt;&gt;.</text:span> </text:p>
      <text:p text:style-name="P22"><text:span text:style-name="T14">TERCERO.- </text:span><text:span text:style-name="T9">Con fecha 28 de mayo de 2020, el Pleno del Ilustre Ayuntamiento de Mogán adopta nuevo acuerdo en relación con el expediente de referencia, en virtud del cual:</text:span></text:p>
      <text:p text:style-name="P50"><text:span text:style-name="T47">&lt;&lt;</text:span><text:span text:style-name="T48">ÚNICO</text:span><text:span text:style-name="T47">.- Remitir el expediente de &lt;&lt;modificación menor de las Normas Subsidiarias para la revisión y/o actualización de la ordenación pormenorizada de Mogán Casco&gt;&gt;, con referencia URB 2020-004, a la Comisión de Evaluación Ambiental Estratégica de los Planes Urbanísticos del Ayuntamiento de Mogán que se designe al efecto, a fin de que se proceda a la emisión del correspondiente Informe Ambiental Estratégico. &gt;&gt;.</text:span></text:p>
      <text:p text:style-name="P37"><text:span text:style-name="T2">CUARTO.- </text:span>Con fecha 8 de marzo de 2021 se formaliza contrato entre el Ilustre Ayuntamiento de Mogán y la entidad LPA STUDIO, S.L.P. para la prestación del <text:span text:style-name="T47">servicio de redacción de los documentos técnicos justificativos comprensivos de la modificación menor de las NN.SS. para la revisión y actualización de la ordenación pormenorizada de Mogán Casco y correspondiente evaluación ambiental estratégica simplificada</text:span> (expte. Contratación 1056/2020).</text:p>
      <text:p text:style-name="P37"><text:span text:style-name="T2">QUINTO.- </text:span>Constan en el expediente registros de entrada de fechas 20/12/2021 (R.E. 20724), 24/11/2022 (R.E. 16263) y 31/03/2023 (R.E. 4877) realizados por D. Juan Palop Casado, en representación de LPASTUDIO S.L.P, aportando los documentos técnicos correspondientes a la fase de redacción: <text:span text:style-name="T4">Borrador y Documento Ambiental Estratégico,</text:span> del <text:span text:style-name="T2">Servicio de Redacción de los Documentos Técnicos Justificativos Comprensivos de la Modificación Menor de las NN.SS., para la Revisión y Actualización de la Ordenación Pormenorizada de Mogán Casco y Correspondiente Evaluación Ambiental Estratégica Simplificada</text:span><text:span text:style-name="T47">.</text:span></text:p>
      <text:p text:style-name="P56"><text:span text:style-name="T30">SEXTO.- </text:span><text:span text:style-name="T18">Con fecha 21 de abril de 2024, y a la vista del aporte documental de 31 de marzo de 2023, se emite informe por la arquitecta municipal Dña. Carina Isabel Hernández García, con CSV nº </text:span><text:a xlink:type="simple" xlink:href="https://oat.mogan.es:8448/ventanilla/web/validacionFirmas.do?opcion=1&amp;modo=3&amp;csv=k006754aa930151172107e716f040c22X" text:style-name="Internet_20_link" text:visited-style-name="Visited_20_Internet_20_Link"><text:span text:style-name="T71">k006754aa930151172107e716f040c22X</text:span></text:a><text:span text:style-name="T71">, en virtud del cual se propone la remisión del Borrador y del Documento Ambiental Estratégico a la Comisión de Evaluación Ambiental Estratégica de los Planes Urbanísticos del Ayuntamiento de Mogán, a los efectos de iniciar la tramitación del procedimiento de evaluación ambiental estratégica simplificado. </text:span></text:p>
      <text:p text:style-name="P37"><text:span text:style-name="T2">SÉPTIMO.- </text:span>Con fecha 18 de julio de 2023, se remite a la Comisión de Evaluación Ambiental Estratégica de los Planes Urbanísticos del Ayuntamiento de Mogán el informe técnico y la documentación a que se refiere el apartado anterior, así como el acuerdo plenario de 28 de febrero de 2020. </text:p>
      <text:p text:style-name="P56"><text:span text:style-name="T30">OCTAVO.- </text:span><text:span text:style-name="T18">Con fecha 27 de julio de 2023, la Comisión de Evaluación Ambiental Estratégica de los Planes Urbanísticos del Ayuntamiento de Mogán emite resolución con CSV </text:span><text:a xlink:type="simple" xlink:href="https://oat.mogan.es:8448/ventanilla/web/validacionFirmas.do?opcion=1&amp;modo=3&amp;csv=d006754aa9031a1267507e717c07081fE" text:style-name="Internet_20_link" text:visited-style-name="Visited_20_Internet_20_Link"><text:span text:style-name="T71">d006754aa9031a1267507e717c07081fE</text:span></text:a><text:span text:style-name="T71">, en virtud de la cual otorga un trámite de audiencia por plazo de 10 días al Ayuntamiento de Mogán, a fin de que se subsanen ciertas deficiencias en el documento, el cual es notificado a esta parte el 3 de agosto de 2023. </text:span></text:p>
      <text:p text:style-name="P37">Al efecto, el Ayuntamiento de Mogán remite al equipo redactor requerimiento de subsanación con fecha 8 de agosto de 2023.</text:p>
      <text:p text:style-name="P56"><text:span text:style-name="T30">NOVENO.- </text:span><text:span text:style-name="T18">Con fecha 9 de agosto de 2023 y R.E. nº 11467, se presenta por la entidad LPA STUDIO S.L.P. nuevo documento ambiental estratégico en atención al requerimiento formulado por la Comisión de Evaluación Ambiental Estratégica de los Planes Urbanísticos del Ayuntamiento de Mogán, resultando que, una vez valorado el mismo por la referida Comisión, se dicta resolución con CSV </text:span><text:a xlink:type="simple" xlink:href="https://oat.mogan.es:8448/ventanilla/web/validacionFirmas.do?opcion=1&amp;modo=3&amp;csv=Y006754aa9291d0aa0507e72ab080830t" text:style-name="Internet_20_link" text:visited-style-name="Visited_20_Internet_20_Link"><text:span text:style-name="T71">Y006754aa9291d0aa0507e72ab080830t</text:span></text:a><text:span text:style-name="T71">, de fecha 29 de agosto de 2023, por la que se acuerda:</text:span></text:p>
      <text:p text:style-name="P23">&lt;&lt;<text:span text:style-name="T2">Primero</text:span>.- Inadmitir la solicitud de inicio de Evaluación Ambiental Estratégica Simplificada instada por el Ayuntamiento de Mogán, como promotor, en relación con la Modificación Menor de las Normas Subsidiarias en el ámbito de Mogán Casco, por no reunir el Documento Ambiental Estratégico las condiciones de calidad suficientes, de conformidad con las razones apreciadas y justificadas por la Comisión.</text:p>
      <text:p text:style-name="P23"><text:span text:style-name="T2">Segundo</text:span>.- Notificar la presente resolución al Ilustre Ayuntamiento de Mogán a los efectos<text:line-break/>oportunos&gt;&gt;. </text:p>
      <text:p text:style-name="P22"><text:soft-page-break/><text:span text:style-name="T14">DÉCIMO.-</text:span><text:span text:style-name="T9"> Con fecha 6 de octubre de 2023 y Registros de Entrada nº 2023/14427 y nº 2023/14429 (subsanado con posterior R.E. 16343, de 27/10/2023), se presente nueva documentación por la entidad LPA STUDIO S.L.P., aludiendo en la solicitud a que la misma se presenta </text:span><text:span text:style-name="T10">&lt;&lt;</text:span><text:span text:style-name="T47">conforme a lo tratado en la reunión mantenida entre el Órgano Promotor, el Órgano Ambiental y el equipo redactor del DAE, con posterioridad a la entrega de la primera subsanación correspondiente (nº de registro 2023/11467, de fecha 09/08/2023)&gt;&gt;.</text:span></text:p>
      <text:p text:style-name="P56"><text:span text:style-name="T71">La referida documentación fue remitida a </text:span><text:span text:style-name="T18">la Comisión de Evaluación Ambiental Estratégica de los Planes Urbanísticos del Ayuntamiento de Mogán</text:span><text:span text:style-name="T71"> mediante oficio de fecha 10 de octubre de 2023, resultando que, tras su estudio y análisis por la misma, se dicta resolución en fecha 27 de octubre de 2023 con CSV nº </text:span><text:a xlink:type="simple" xlink:href="https://oat.mogan.es:8448/ventanilla/web/validacionFirmas.do?opcion=1&amp;modo=3&amp;csv=o006754aa9201b0865b07e70ee0a072dx" text:style-name="Internet_20_link" text:visited-style-name="Visited_20_Internet_20_Link"><text:span text:style-name="T71">Bo006754aa9201b0865b07e70ee0a072dx</text:span></text:a><text:span text:style-name="T71">, acordando su admisión a trámite, el inicio del procedimiento de Evaluación Ambiental Estratégica Simplificada, así como someter a consulta de las Administraciones Públicas afectadas y de las personas interesadas el documento ambiental estratégico y el borrador de la modificación por un plazo de 45 días hábiles.</text:span></text:p>
      <text:p text:style-name="P56"><text:span text:style-name="T76">DÉCIMOPRIMERO.- </text:span><text:span text:style-name="T71">Con fecha 7 de febrero de 2024, la </text:span><text:span text:style-name="T18">Comisión de Evaluación Ambiental Estratégica de los Planes Urbanísticos del Ayuntamiento de Mogán dicta resolución con CSV </text:span><text:a xlink:type="simple" xlink:href="https://oat.mogan.es:8448/ventanilla/web/validacionFirmas.do?opcion=1&amp;modo=3&amp;csv=C006754aa91b0714b3107e8166020c1dV" text:style-name="Internet_20_link" text:visited-style-name="Visited_20_Internet_20_Link"><text:span text:style-name="T71">BC006754aa91b0714b3107e8166020c1dV</text:span></text:a><text:span text:style-name="T18">, en virtud de la cual </text:span><text:span text:style-name="T30">aprueba el Informe Ambiental Estratégico</text:span><text:span text:style-name="T18">, </text:span><text:span text:style-name="T20">al no apreciarse efectos significativos sobre el medio ambiente como consecuencia de la aplicación de las determinaciones propuestas en la Modificación Menor de las NNSS en el ámbito de Mogán Casco.</text:span></text:p>
      <text:p text:style-name="P37">La citada resolución fue publicada en el Boletín Oficial de la Provincia de Las Palmas nº 21, de 16 de febrero de 2024.</text:p>
      <text:p text:style-name="P37"><text:span text:style-name="T2">DÉCIMOSEGUNDO.- </text:span>Con fecha 27 de junio de 2024 y R.E. nº 10077, la entidad LPA STUDIO S.L.P, presenta documentación relativa a la fase de redacción: Aprobación inicial, datada a junio de 2024 y compuesta de dos tomos:</text:p>
      <text:p text:style-name="P37">I.- Documentos de información</text:p>
      <text:p text:style-name="P37">II- Documentos de Ordenación.</text:p>
      <text:p text:style-name="P56"><text:span text:style-name="T30">DECIMOTERCERO.- </text:span><text:span text:style-name="T18">Con fecha 26 de junio de 2024, se emite informe técnico por la arquitecta municipal, Dña. Carina Isabel Hernández García, con CSV </text:span><text:a xlink:type="simple" xlink:href="https://oat.mogan.es:8448/ventanilla/web/validacionFirmas.do?opcion=1&amp;modo=3&amp;csv=2006754aa9341a03b0407e8042070903J" text:style-name="Internet_20_link" text:visited-style-name="Visited_20_Internet_20_Link"><text:span text:style-name="T71">11</text:span></text:a><text:a xlink:type="simple" xlink:href="https://oat.mogan.es:8448/ventanilla/web/validacionFirmas.do?opcion=1&amp;modo=3&amp;csv=2006754aa9341a03b0407e8042070903J" text:style-name="Internet_20_link" text:visited-style-name="Visited_20_Internet_20_Link"><text:span text:style-name="T71">2006754aa9341a03b0407e8042070903J</text:span></text:a><text:span text:style-name="T71">, que en extracto de su contenido señala:</text:span></text:p>
      <text:p text:style-name="P23"><text:bookmark text:name="page17R_mcid0"/><text:bookmark text:name="undefined"/><text:span text:style-name="T9">&lt;&lt;[...] </text:span><text:span text:style-name="T14">3.CONSIDERACIONES TÉCNICAS</text:span></text:p>
      <text:p text:style-name="P44">A modo de introducción, se indica en la siguiente tabla la fase de redacción de la Modificación Menor, en adelante MM, en que nos encontramos:</text:p>
      <table:table table:name="Tabla7" table:style-name="Tabla7">
        <table:table-column table:style-name="Tabla7.A"/>
        <table:table-column table:style-name="Tabla7.B" table:number-columns-repeated="2"/>
        <table:table-column table:style-name="Tabla7.A"/>
        <table:table-row>
          <table:table-cell table:style-name="Tabla7.A1" table:number-columns-spanned="4" office:value-type="string">
            <text:p text:style-name="P81">Fases de Tramitación</text:p>
          </table:table-cell>
          <table:covered-table-cell/>
          <table:covered-table-cell/>
          <table:covered-table-cell/>
        </table:table-row>
        <table:table-row>
          <table:table-cell table:style-name="Tabla7.A2" office:value-type="string">
            <text:p text:style-name="P84">Acuerdo </text:p>
            <text:p text:style-name="P84">de Iniciación </text:p>
          </table:table-cell>
          <table:table-cell table:style-name="Tabla7.A2" office:value-type="string">
            <text:p text:style-name="P84">Borrador + Documento Ambiental Estratégico</text:p>
          </table:table-cell>
          <table:table-cell table:style-name="Tabla7.A2" office:value-type="string">
            <text:p text:style-name="P81">Aprobación </text:p>
            <text:p text:style-name="P81">Inicial</text:p>
          </table:table-cell>
          <table:table-cell table:style-name="Tabla7.D2" office:value-type="string">
            <text:p text:style-name="P84">Aprobación </text:p>
            <text:p text:style-name="P84">Definitiva</text:p>
          </table:table-cell>
        </table:table-row>
      </table:table>
      <text:p text:style-name="P23"><text:span text:style-name="T17">PRIMERO.-</text:span><text:span text:style-name="T9"> </text:span><text:span text:style-name="T14">Iniciativa, alcance y objeto.</text:span></text:p>
      <text:p text:style-name="P44">La MM que nos ocupa es de iniciativa pública ejercida por el Iltre. Ayuntamiento de Mogán, limitándose el alcance de la misma al ámbito de suelo urbano de Mogán Casco.</text:p>
      <text:p text:style-name="P44">Su objeto consiste en ajustar las determinaciones de ordenación de las NN.SS. a la realidad física ejecutada, redelimitar el ámbito del suelo urbano para adaptarlo a la situación de hecho actuales y subsanar las deficiencias en la precisión de la ordenación pormenorizada de este núcleo urbano. </text:p>
      <text:p text:style-name="P44">Se incluyen además, de forma particular, los siguientes objetivos: </text:p>
      <text:list xml:id="list6299524019032904274" text:style-name="L14">
        <text:list-item>
          <text:p text:style-name="P205">Incluir en el ámbito de ordenación de la MM Mogán Casco las viviendas de El Tostador (actualmente clasificadas como Suelo Rústico Residual) y adaptarse a la prolongación de la calle Drago en dirección sur, hasta su conexión con la GC-200. </text:p>
        </text:list-item>
        <text:list-item>
          <text:p text:style-name="P205">Corregir los desfases existentes entre la red viaria definida en las NN.SS. y la ejecutada en la realidad. </text:p>
        </text:list-item>
        <text:list-item>
          <text:p text:style-name="P205">Concretar la ordenación pormenorizada de la denominada Zona objeto de PERI, actualmente desprovista del Plan Especial de Reforma Interior correspondiente. </text:p>
        </text:list-item>
        <text:list-item>
          <text:p text:style-name="P205"><text:soft-page-break/>Adaptar la ordenación pormenorizada para incluir la Ordenanza Municipal Provisional de Mogán Casco Zona X. </text:p>
        </text:list-item>
        <text:list-item>
          <text:p text:style-name="P205">Definir la ordenación pormenorizada de la Zona Verde de protección, actualmente inexistente. </text:p>
        </text:list-item>
        <text:list-item>
          <text:p text:style-name="P205">Visibilizar poner en valor el uso turístico en suelo urbano residencial en las modalidades hotelera (con tipologías hotel urbano y hotel emblemático) y extrahotelera (con tipologías casa emblemática y vivienda vacacional). </text:p>
        </text:list-item>
        <text:list-item>
          <text:p text:style-name="P205">Mejorar las condiciones de accesibilidad de Mogán Casco. </text:p>
        </text:list-item>
        <text:list-item>
          <text:p text:style-name="P205">Refundir y simplificar el cuerpo normativo de las ordenanzas vigentes en el ámbito de la MM. estableciendo una ordenación única para todo el Casco de Mogán. </text:p>
        </text:list-item>
        <text:list-item>
          <text:p text:style-name="P205">Incrementar la superficie de dotaciones públicas. </text:p>
        </text:list-item>
      </text:list>
      <text:p text:style-name="P44">[...]</text:p>
      <text:p text:style-name="P26"><text:span text:style-name="T16">CUARTO.-</text:span><text:span text:style-name="T9"> Contenido del documento.</text:span></text:p>
      <text:p text:style-name="P22"><text:span text:style-name="T10">En este apartado se procede a comprobar que la documentación presentada con fecha 27/06/2024 (Reg. Entrada 10077), correspondiente a la Fase de redacción: </text:span><text:span text:style-name="T12">Aprobación Inicial,</text:span><text:span text:style-name="T9"> </text:span><text:span text:style-name="T10">del </text:span><text:span text:style-name="T11">Servicio de Redacción de los Documentos Técnicos Justificativos Comprensivos de la Modificación Menor de las NN.SS., para la Revisión y Actualización de la Ordenación Pormenorizada de Mogán Casco y Correspondiente Evaluación Ambiental Estratégica Simplificada</text:span><text:span text:style-name="T10">, cumple con el contenido mínimo exigido por el artículo 140 de la LSENPC y el artículo 58 del RPC.</text:span></text:p>
      <text:list xml:id="list2771551356891704258" text:style-name="L15">
        <text:list-item>
          <text:p text:style-name="P206"><text:span text:style-name="T2">Tomo I Documentos de Información: </text:span>Memoria Informativa, Planos de Información y Anexos, entre los cuales debe contener un Análisis de Integración Paisajística. </text:p>
        </text:list-item>
        <text:list-item>
          <text:p text:style-name="P206"><text:span text:style-name="T2">Tomo II Documentos de Ordenación: </text:span>Memoria Justificativa, Planos de ordenación, Normativa, Programa de actuación urbanística, si procede, Estudio económico-financiero, Informe de sostenibilidad económica, Catálogo de bienes y espacios protegidos, y Anexos.</text:p>
        </text:list-item>
      </text:list>
      <text:p text:style-name="P44">Además, en relación a la materia transversal de igualdad se ha de aportar el Informe de evaluación del Impacto de Género. </text:p>
      <text:list xml:id="list4650970741235470663" text:style-name="L16">
        <text:list-item>
          <text:p text:style-name="P219"><text:span text:style-name="T2">Tomo III Documentación Ambiental: </text:span>que incluirá, en todo caso, la información prevista en la legislación estatal básica. </text:p>
        </text:list-item>
      </text:list>
      <text:p text:style-name="P23"><text:span text:style-name="T9">Una vez comprobada la documentación presentada, se determina que la misma </text:span><text:span text:style-name="T14">cumple</text:span><text:span text:style-name="T9"> documentalmente con el contenido mínimo exigido, toda vez que en la fase en que nos encontramos no es necesario el Tomo III por haber concluido la evaluación ambiental del instrumento (ver punto quinto).</text:span></text:p>
      <text:p text:style-name="P47">4.1. Consideraciones al documento.</text:p>
      <text:p text:style-name="P44">Cabe mostrar la conformidad del técnico que suscribe el presente informe con el modelo de ordenación establecido basado en la Alternativa 2, toda vez que el mismo da respuesta a los objetivos de la MM, ordenando pormenorizadamente la totalidad del suelo urbano consolidado del núcleo residencial de Mogán Casco, sin remisión a instrumento de ordenación alguno, solucionando así el vacío de ordenación existente en el área remitida a Plan Especial de Reforma Interior desde el año 1987, y que, sin embargo, se encuentra edificada prácticamente en su totalidad. </text:p>
      <text:p text:style-name="P44">Se incorporan a su vez al documento todas las modificaciones existentes en el ámbito hasta el momento, incluyendo las ordenanzas provisionales municipales, realizando por tanto un refundido del planeamiento vigente.</text:p>
      <text:p text:style-name="P44">Además, se propone una nueva organización de usos adaptada a la realidad existente, mejorando los espacios libres y estableciendo con carácter general los suelos con calificación dotacional, sin establecer su destino concreto, de forma que podrán desarrollarse y adaptarse a las necesidades actuales y futuras de la población.</text:p>
      <text:p text:style-name="P26"><text:span text:style-name="T16">QUINTO.-</text:span><text:span text:style-name="T9"> Evaluación ambiental.</text:span></text:p>
      <text:p text:style-name="P44"><text:soft-page-break/>La MM que nos ocupa fue sometida al procedimiento simplificado de evaluación ambiental, habiéndose expedido por parte de la Comisión de Evaluación Ambiental Estratégica de los Planes Urbanísticos del Ayuntamiento de Mogán el Informe Ambiental Estratégico en fecha 07/02/2024, en el que se determinó lo siguiente: </text:p>
      <text:p text:style-name="P50"><text:span text:style-name="T47">Una vez analizados los criterios del Anexo V de la ley 21/2013, y a afectos de la aplicación de su artículo 31, se concluye,</text:span> <text:span text:style-name="T48">la ausencia de efectos significativos sobre el medio ambiente,</text:span><text:span text:style-name="T47"> siempre y cuando se cumplan las condiciones y medidas previstas para prevenir, reducir y corregir cualquier efecto negativo relevante sobre el medio ambiente establecidas en el documento ambiental del mismo, así como las condiciones establecidas en el Informe Ambiental Estratégico para la aplicación de las determinaciones propuestas por la Modificación Menor NN.SS en el ámbito de Mogán Casco.</text:span></text:p>
      <text:p text:style-name="P44">La publicación del mismo tuvo lugar en el BOP n.º 21 de fecha 16/02/2024.</text:p>
      <text:p text:style-name="P23"><text:span text:style-name="T17">SEXTO.-</text:span><text:span text:style-name="T9"> </text:span><text:span text:style-name="T14">Afecciones sectoriales.</text:span></text:p>
      <text:p text:style-name="P47">A) Carreteras:</text:p>
      <text:p text:style-name="P44">En el ámbito territorial de la presente MM, discurre atravesando el núcleo urbano la GC-200, carretera convencional de interés regional, vía que conecta el litoral del municipio con Mogán Casco y La Aldea de San Nicolás, soportando todo el tráfico rodado que ello supone, con las peculiaridades de la misma, especialmente su variación de anchura en el paso a lo largo del núcleo.</text:p>
      <text:p text:style-name="P44">En virtud de lo expuesto, será preceptivo y vinculante la solicitud de informe en virtud del artículo 16.2 de la Ley 9/1991 de 8 de mayo, de carreteras de Canarias:</text:p>
      <text:p text:style-name="P50"><text:span text:style-name="T47">Dos.En la tramitación de cualquier figura de planeamiento urbanístico, o de sus modificaciones o revisiones,</text:span><text:span text:style-name="T4"> </text:span><text:span text:style-name="T49">que afecten a carreteras regionales e insulares, </text:span><text:span text:style-name="T47">así como a las determinaciones del Plan Regional, o de los Planes Insulares, el órgano competente para otorgar su aprobación inicial deberá notificar preceptivamente, </text:span><text:span text:style-name="T49">con anterioridad a dicha aprobación, </text:span><text:span text:style-name="T47">el contenido del planeamiento previsto a la Consejería competente en materia de carreteras del Gobierno de Canarias, así como al respectivo Cabildo Insular, disponiendo éstos del plazo de dos meses para devolver informe sobre los aspectos que estimen convenientes. Transcurrido dicho plazo sin que exista contestación, se entenderá otorgada la conformidad por parte de la administración que no lo hubiese hecho.</text:span></text:p>
      <text:p text:style-name="P47">B) Aguas:</text:p>
      <text:p text:style-name="P22"><text:span text:style-name="T10">El ámbito territorial de la presente MM, esta afectado por las servidumbres y zonas de protección del Barranco de Mogán, así como por varios barranquillos (La Vinagrera, La Laderilla, La Cayetana, Hoya Grande y Fuente de los Ñames) según datos obrantes en el Inventario de Cauces del Consejo Insular de Aguas de Gran Canaria,</text:span><text:span text:style-name="T9"> </text:span><text:span text:style-name="T10">aunque los mismo no se encuentran deslindados a fecha de emisión del presente informe.</text:span></text:p>
      <text:p text:style-name="P44">En virtud de lo expuesto, será preceptivo y vinculante, la emisión de informe previo en virtud del artículo 25.4 del Real Decreto Legislativo 1/2001, de 20 de julio, por el que se aprueba el texto refundido de la Ley de Aguas:</text:p>
      <text:p text:style-name="P23">4. Las Confederaciones Hidrográficas emitirán informe previo, en el plazo y supuestos que reglamentariamente se determinen, sobre los actos y planes que las Comunidades Autónomas hayan de aprobar en el ejercicio de sus competencias, entre otras, en materia de medio ambiente, ordenación del territorio y urbanismo, espacios naturales, pesca, montes, regadíos y obras públicas de interés regional, siempre que tales actos y planes afecten al régimen y aprovechamiento de las aguas continentales o a los usos permitidos en terrenos de dominio público hidráulico y en sus zonas de servidumbre y policía, teniendo en cuenta a estos efectos lo previsto en la planificación hidráulica y en las planificaciones sectoriales aprobadas por el Gobierno.</text:p>
      <text:p text:style-name="P44">Cuando los actos o planes de las Comunidades Autónomas o de las entidades locales comporten <text:span text:style-name="T4">nuevas demandas de recursos hídricos,</text:span> el informe de la Confederación Hidrográfica <text:span text:style-name="T4">se pronunciará expresamente sobre la existencia o inexistencia de recursos suficientes para satisfacer tales demandas.</text:span></text:p>
      <text:p text:style-name="P44">El informe se entenderá desfavorable si no se emite en el plazo establecido al efecto.() </text:p>
      <text:p text:style-name="P44">Cabe indicar que consta en el expediente informe favorable condicionado emitido por el Consejo Insular de Aguas de Gran Canaria durante el trámite de la evaluación ambiental, en el se determinaban una serie de condiciones previas que se han tenido en consideración en la elaboración del documento de Aprobación Inicial, dando respuesta al mismo en el apartado 22.2.1. de la Memoria de Ordenación.</text:p>
      <text:p text:style-name="P44">Concretamente en lo relativo al solapamiento detectado con el Dominio Público Hidráulico, se plantea llevar a cabo la canalización del barranco y de los barranquillos señalados mediante el proyecto técnico que a los efectos resulte oportuno. Todo ello, con el objetivo de minimizar o eliminar el riesgo por la presencia de escorrentías, así como para continuar manteniendo la ocupación del suelo prevista en la alternativa 2.</text:p>
      <text:p text:style-name="P44"><text:soft-page-break/>Para la ejecución de estas obras en terrenos de Dominio Público Hidráulico y sus zonas de servidumbre, se solicitará la autorización o concesiones administrativas pertinentes al Consejo Insular de Aguas de Gran Canaria. </text:p>
      <text:p text:style-name="P47">C) Costas:</text:p>
      <text:p text:style-name="P22"><text:span text:style-name="T10">El ámbito territorial de la presente MM, se sitúan fuera de la zona de dominio público marítimo terrestre, así como de sus servidumbres de tránsito y protección, incluso de la zona de influencia, por lo que no procede solicitar</text:span><text:span text:style-name="T9"> </text:span><text:span text:style-name="T10">informe</text:span><text:span text:style-name="T9"> </text:span><text:span text:style-name="T10">al órgano competente en la materia, y así consta inclusive en el informe emitido por el organismo competente durante el trámite ambiental obrante en el expediente.</text:span></text:p>
      <text:p text:style-name="P47">D) Servidumbres aeronáuticas :</text:p>
      <text:p text:style-name="P44">El ámbito territorial de la presente MM, no se encuentra dentro de la zona de afección de las servidumbres aeronáuticas correspondientes al aeropuerto de Gran Canaria. </text:p>
      <text:p text:style-name="P47">E) Puertos :</text:p>
      <text:p text:style-name="P44">El ámbito territorial de la presente MM, no incide sobre puertos, instalaciones portuarias, ni instalaciones marítimas, y así consta inclusive en el informe emitido por el organismo competente durante el trámite ambiental obrante en el expediente.</text:p>
      <text:p text:style-name="P47">F) Patrimonio cultural :</text:p>
      <text:p text:style-name="P44">En el ámbito territorial de la presente MM, si bien es cierto que el municipio no cuenta con un catálogo de protección, existen diversos bienes de interés patrimonial que han sido identificados en la documentación de información, concretamente en la Memoria de Información (Punto 22.6.-Patrimonio cultural) y en los planos de información ( IA-18, IA-19 y IA-20).</text:p>
      <text:p text:style-name="P44">En virtud de lo expuesto, será preceptivo y vinculante la solicitud de informe en virtud del artículo 63.1 de la Ley 11/2019, de 25 de abril, de Patrimonio Cultural de Canarias: </text:p>
      <text:p text:style-name="P22"><text:span text:style-name="T10">1. Todos los planes, instrumentos, programas y proyectos relativos a ámbitos como el paisaje, el desarrollo rural, las infraestructuras o cualquier otro </text:span><text:span text:style-name="T12">que puedan suponer una afección sobre elementos del patrimonio cultural de Canarias que ostenten alguno de los valores del artículo 2 deberán ser sometidos a informe favorable del cabildo insular,</text:span><text:span text:style-name="T9"> </text:span><text:span text:style-name="T10">que establecerá las medidas protectoras, correctoras y compensatorias que considere necesarias para la salvaguarda del patrimonio cultural afectado.</text:span></text:p>
      <text:p text:style-name="P47">G) Telecomunicaciones :</text:p>
      <text:p text:style-name="P44">El ámbito territorial de la presente MM, se clasifica y categoriza como suelo urbano consolidado, por lo que aparentemente no se estima que la misma pueda afectar al despliegue de las redes públicas de comunicaciones electrónicas.</text:p>
      <text:p text:style-name="P44">Sin embargo, se considera oportuno solicitar el correspondiente informe en virtud del artículo 35.2 de la Ley 9/2014, de 9 de mayo, General de Telecomunicaciones.</text:p>
      <text:p text:style-name="P22"><text:span text:style-name="T10">2. Los órganos encargados de los </text:span><text:span text:style-name="T12">procedimientos de aprobación, modificación o revisión de los instrumentos de planificación territorial o urbanística que afecten al despliegue de las redes públicas de comunicaciones electrónicas deberán recabar el oportuno informe</text:span><text:span text:style-name="T9"> </text:span><text:span text:style-name="T10">del Ministerio de Industria, Energía y Turismo. Dicho informe versará sobre la adecuación de dichos instrumentos de planificación con la presente Ley y con la normativa sectorial de telecomunicaciones y sobre las necesidades de redes públicas de comunicaciones electrónicas en el ámbito territorial a que se refieran.</text:span></text:p>
      <text:p text:style-name="P23">El referido<text:span text:style-name="T4"> informe preceptivo será previo a la aprobación del instrumento de planificación de que se trate y tendrá carácter vinculante </text:span>en lo que se refiere a su adecuación a la normativa sectorial de telecomunicaciones, en particular, al régimen jurídico de las telecomunicaciones establecido por la presente Ley y su normativa de desarrollo, y a las necesidades de redes públicas de comunicaciones electrónicas, debiendo señalar expresamente los puntos y aspectos respecto de los cuales se emite con ese carácter vinculante. (...)</text:p>
      <text:p text:style-name="P47">H) Defensa:</text:p>
      <text:p text:style-name="P44"><text:soft-page-break/>Se deberá tener en consideración lo indicado en la disposición adicional segunda del Real Decreto Legislativo 7/2015, de 30 de octubre, por el que se aprueba el texto refundido de la Ley de Suelo y Rehabilitación Urbana:</text:p>
      <text:p text:style-name="P22"><text:span text:style-name="T10">1. Los instrumentos de ordenación territorial y urbanística, cualquiera que sea su clase y denominación,</text:span><text:span text:style-name="T16"> </text:span><text:span text:style-name="T12">que incidan sobre terrenos, edificaciones e instalaciones, incluidas sus zonas de protección, afectos a la Defensa Nacional </text:span><text:span text:style-name="T10">deberán ser sometidos, respecto de esta incidencia, a informe vinculante de la Administración General del Estado con carácter previo a su aprobación.</text:span></text:p>
      <text:p text:style-name="P23">No es posible determinar si la presente MM afecta a bienes del ministerio de defensa o al uso de las fuerzas armadas. </text:p>
      <text:p text:style-name="P23">Si bien es cierto que existen informes de dicho organismo emitidos durante el trámite de consulta ambiental en el expediente que nos ocupa, donde se indica que el ámbito de la MM esta afectado por las servidumbres aeronáuticas correspondientes a la Base Aréa de Gando, consideración de la cual se ha solicitado expresamente una aclaración, toda vez que, en virtud de la legislación a la que se hace referencia, el municipio de Mogán no esta afectado por servidumbre alguna. </text:p>
      <text:p text:style-name="P23">Por lo expuesto, se considera oportuno hacer especial mención a estos antecedentes en el momento de solicitar el preceptivo informe al organismo competente.</text:p>
      <text:p text:style-name="P54"><text:span text:style-name="T49">SÉPTIMO.-</text:span> <text:span text:style-name="T47">Sostenibilidad económica.</text:span></text:p>
      <text:p text:style-name="P23"><text:span text:style-name="T9">Habiéndose comprobado anteriormente la adecuación del contenido documental del instrumento que nos ocupa, inclusive en lo relativo a la documentación económica, y en concreto el </text:span><text:span text:style-name="T16">Informe de sostenibilidad económica</text:span><text:span text:style-name="T9">, este deberá ser avalado por los servicios correspondientes de este Iltre. Ayuntamiento en virtud de lo previsto en el artículo 65.3 del RPC:</text:span></text:p>
      <text:p text:style-name="P50"><text:span text:style-name="T47">3. El informe debe venir avalado por los servicios correspondientes del ayuntamiento, de acuerdo con lo </text:span><text:span text:style-name="T48">establecido por la legislación de régimen local y, en particular, el reglamento orgánico municipal.</text:span></text:p>
      <text:p text:style-name="P22"/>
      <text:p text:style-name="P22"><text:span text:style-name="T13">OCTAVO.-</text:span><text:span text:style-name="T9"> </text:span><text:span text:style-name="T11">Personas afectadas.</text:span></text:p>
      <text:p text:style-name="P44">En la siguiente tabla, se procede a relacionar las fincas afectadas por la MM que nos ocupa, por tener lugar un incremento de la edificabilidad, de densidad, o bien porque se modifican los usos del suelo con la ordenación propuesta:</text:p>
      <table:table table:name="Tabla8" table:style-name="Tabla8">
        <table:table-column table:style-name="Tabla8.A"/>
        <table:table-column table:style-name="Tabla8.B"/>
        <table:table-column table:style-name="Tabla8.C"/>
        <table:table-column table:style-name="Tabla8.A"/>
        <table:table-column table:style-name="Tabla8.E"/>
        <table:table-row>
          <table:table-cell table:style-name="Tabla8.A1" table:number-columns-spanned="5" office:value-type="string">
            <text:p text:style-name="P84">Fincas (ref.catastral)</text:p>
          </table:table-cell>
          <table:covered-table-cell/>
          <table:covered-table-cell/>
          <table:covered-table-cell/>
          <table:covered-table-cell/>
        </table:table-row>
        <table:table-row>
          <table:table-cell table:style-name="Tabla8.A2" office:value-type="string">
            <text:p text:style-name="P74">8741304DR2884S</text:p>
          </table:table-cell>
          <table:table-cell table:style-name="Tabla8.A2" office:value-type="string">
            <text:p text:style-name="P74">8741303DR2884S</text:p>
          </table:table-cell>
          <table:table-cell table:style-name="Tabla8.A2" office:value-type="string">
            <text:p text:style-name="P74">8741312DR2884S</text:p>
          </table:table-cell>
          <table:table-cell table:style-name="Tabla8.A2" office:value-type="string">
            <text:p text:style-name="P74">8741313DR2884S</text:p>
          </table:table-cell>
          <table:table-cell table:style-name="Tabla8.E2" office:value-type="string">
            <text:p text:style-name="P74">8743506DR2884S</text:p>
          </table:table-cell>
        </table:table-row>
        <table:table-row table:style-name="Tabla8.3">
          <table:table-cell table:style-name="Tabla8.A2" office:value-type="string">
            <text:p text:style-name="P74">35013A00300713</text:p>
          </table:table-cell>
          <table:table-cell table:style-name="Tabla8.A2" office:value-type="string">
            <text:p text:style-name="P74">8743537DR2884S</text:p>
          </table:table-cell>
          <table:table-cell table:style-name="Tabla8.A2" office:value-type="string">
            <text:p text:style-name="P74">8743521DR2884S</text:p>
          </table:table-cell>
          <table:table-cell table:style-name="Tabla8.A2" office:value-type="string">
            <text:p text:style-name="P74">8743536DR2884S</text:p>
          </table:table-cell>
          <table:table-cell table:style-name="Tabla8.E2" office:value-type="string">
            <text:p text:style-name="P74">8743514DR2884S</text:p>
          </table:table-cell>
        </table:table-row>
        <table:table-row table:style-name="Tabla8.3">
          <table:table-cell table:style-name="Tabla8.A2" office:value-type="string">
            <text:p text:style-name="P74">8942232DR2884S</text:p>
          </table:table-cell>
          <table:table-cell table:style-name="Tabla8.A2" office:value-type="string">
            <text:p text:style-name="P74">9044963DR2884N</text:p>
          </table:table-cell>
          <table:table-cell table:style-name="Tabla8.A2" office:value-type="string">
            <text:p text:style-name="P74">35013A00400146</text:p>
          </table:table-cell>
          <table:table-cell table:style-name="Tabla8.A2" office:value-type="string">
            <text:p text:style-name="P74">8944611DR2884S</text:p>
          </table:table-cell>
          <table:table-cell table:style-name="Tabla8.E2" office:value-type="string">
            <text:p text:style-name="P74">8944610DR2884S</text:p>
          </table:table-cell>
        </table:table-row>
        <table:table-row table:style-name="Tabla8.3">
          <table:table-cell table:style-name="Tabla8.A2" office:value-type="string">
            <text:p text:style-name="P74">9044949DR2894S</text:p>
          </table:table-cell>
          <table:table-cell table:style-name="Tabla8.A2" office:value-type="string">
            <text:p text:style-name="P74">9044905DR2894S</text:p>
          </table:table-cell>
          <table:table-cell table:style-name="Tabla8.A2" office:value-type="string">
            <text:p text:style-name="P74">9044932DR2894N</text:p>
          </table:table-cell>
          <table:table-cell table:style-name="Tabla8.A2" office:value-type="string">
            <text:p text:style-name="P74">9044933DR2894N</text:p>
          </table:table-cell>
          <table:table-cell table:style-name="Tabla8.E2" office:value-type="string">
            <text:p text:style-name="P74">9044910DR2884S</text:p>
          </table:table-cell>
        </table:table-row>
        <table:table-row table:style-name="Tabla8.3">
          <table:table-cell table:style-name="Tabla8.A2" office:value-type="string">
            <text:p text:style-name="P74">9044974DR2884S</text:p>
          </table:table-cell>
          <table:table-cell table:style-name="Tabla8.A2" office:value-type="string">
            <text:p text:style-name="P74">9044966DR2884N</text:p>
          </table:table-cell>
          <table:table-cell table:style-name="Tabla8.A2" office:value-type="string">
            <text:p text:style-name="P74">9044947DR2894S</text:p>
          </table:table-cell>
          <table:table-cell table:style-name="Tabla8.A2" office:value-type="string">
            <text:p text:style-name="P74">9044909DR2884S</text:p>
          </table:table-cell>
          <table:table-cell table:style-name="Tabla8.E2" office:value-type="string">
            <text:p text:style-name="P74">9044967DR2884N</text:p>
          </table:table-cell>
        </table:table-row>
        <table:table-row table:style-name="Tabla8.3">
          <table:table-cell table:style-name="Tabla8.A2" office:value-type="string">
            <text:p text:style-name="P74">9044952DR2894S</text:p>
          </table:table-cell>
          <table:table-cell table:style-name="Tabla8.A2" office:value-type="string">
            <text:p text:style-name="P74">9044962DR2894N</text:p>
          </table:table-cell>
          <table:table-cell table:style-name="Tabla8.A2" office:value-type="string">
            <text:p text:style-name="P74">9044956DR2894S</text:p>
          </table:table-cell>
          <table:table-cell table:style-name="Tabla8.A2" office:value-type="string">
            <text:p text:style-name="P74">9044970DR2894S</text:p>
          </table:table-cell>
          <table:table-cell table:style-name="Tabla8.E2" office:value-type="string">
            <text:p text:style-name="P74">9044969DR2894S</text:p>
          </table:table-cell>
        </table:table-row>
        <table:table-row table:style-name="Tabla8.3">
          <table:table-cell table:style-name="Tabla8.A2" office:value-type="string">
            <text:p text:style-name="P74">9044953DR2894S</text:p>
          </table:table-cell>
          <table:table-cell table:style-name="Tabla8.A2" office:value-type="string">
            <text:p text:style-name="P74">9044911DR2894S</text:p>
          </table:table-cell>
          <table:table-cell table:style-name="Tabla8.A2" office:value-type="string">
            <text:p text:style-name="P74">9044912DR2894S</text:p>
          </table:table-cell>
          <table:table-cell table:style-name="Tabla8.A2" office:value-type="string">
            <text:p text:style-name="P74">9044951DR2894S</text:p>
          </table:table-cell>
          <table:table-cell table:style-name="Tabla8.E2" office:value-type="string">
            <text:p text:style-name="P74">9044907DR2894S</text:p>
          </table:table-cell>
        </table:table-row>
        <table:table-row table:style-name="Tabla8.3">
          <table:table-cell table:style-name="Tabla8.A2" office:value-type="string">
            <text:p text:style-name="P74">9044906DR2894S</text:p>
          </table:table-cell>
          <table:table-cell table:style-name="Tabla8.A2" office:value-type="string">
            <text:p text:style-name="P74">9044973DR2894S</text:p>
          </table:table-cell>
          <table:table-cell table:style-name="Tabla8.A2" office:value-type="string">
            <text:p text:style-name="P74">9044954DR2894</text:p>
          </table:table-cell>
          <table:table-cell table:style-name="Tabla8.A2" office:value-type="string">
            <text:p text:style-name="P74">9044913DR2894S</text:p>
          </table:table-cell>
          <table:table-cell table:style-name="Tabla8.E2" office:value-type="string">
            <text:p text:style-name="P74">9044950DR2894S</text:p>
          </table:table-cell>
        </table:table-row>
        <table:table-row table:style-name="Tabla8.3">
          <table:table-cell table:style-name="Tabla8.A2" office:value-type="string">
            <text:p text:style-name="P74">9044955DR2894N</text:p>
          </table:table-cell>
          <table:table-cell table:style-name="Tabla8.A2" office:value-type="string">
            <text:p text:style-name="P74">9044931DR2894N</text:p>
          </table:table-cell>
          <table:table-cell table:style-name="Tabla8.A2" office:value-type="string">
            <text:p text:style-name="P74">9044935DR2894N</text:p>
          </table:table-cell>
          <table:table-cell table:style-name="Tabla8.A2" office:value-type="string">
            <text:p text:style-name="P74">9044942DR2894N</text:p>
          </table:table-cell>
          <table:table-cell table:style-name="Tabla8.E2" office:value-type="string">
            <text:p text:style-name="P74">9044960DR2884S</text:p>
          </table:table-cell>
        </table:table-row>
        <table:table-row table:style-name="Tabla8.3">
          <table:table-cell table:style-name="Tabla8.A2" office:value-type="string">
            <text:p text:style-name="P74">8945610DR2884N</text:p>
          </table:table-cell>
          <table:table-cell table:style-name="Tabla8.A2" office:value-type="string">
            <text:p text:style-name="P74">8945601DR2884N</text:p>
          </table:table-cell>
          <table:table-cell table:style-name="Tabla8.A2" office:value-type="string">
            <text:p text:style-name="P74">8945609DR2884N</text:p>
          </table:table-cell>
          <table:table-cell table:style-name="Tabla8.A2" office:value-type="string">
            <text:p text:style-name="P74">8945602DR2884N</text:p>
          </table:table-cell>
          <table:table-cell table:style-name="Tabla8.E2" office:value-type="string">
            <text:p text:style-name="P74">8945603DR2884N<text:soft-page-break/></text:p>
          </table:table-cell>
        </table:table-row>
        <table:table-row table:style-name="Tabla8.3">
          <table:table-cell table:style-name="Tabla8.A2" office:value-type="string">
            <text:p text:style-name="P74">8945604DR2884N</text:p>
          </table:table-cell>
          <table:table-cell table:style-name="Tabla8.A2" office:value-type="string">
            <text:p text:style-name="P74">8945608DR2884N</text:p>
          </table:table-cell>
          <table:table-cell table:style-name="Tabla8.A2" office:value-type="string">
            <text:p text:style-name="P74">9044919DR2894N</text:p>
          </table:table-cell>
          <table:table-cell table:style-name="Tabla8.A2" office:value-type="string">
            <text:p text:style-name="P74">9044918DR2884N</text:p>
          </table:table-cell>
          <table:table-cell table:style-name="Tabla8.E2" office:value-type="string">
            <text:p text:style-name="P74">9044916DR2884N</text:p>
          </table:table-cell>
        </table:table-row>
        <table:table-row table:style-name="Tabla8.3">
          <table:table-cell table:style-name="Tabla8.A2" office:value-type="string">
            <text:p text:style-name="P74">9044917DR2884N</text:p>
          </table:table-cell>
          <table:table-cell table:style-name="Tabla8.A2" office:value-type="string">
            <text:p text:style-name="P74">9044925DR2884N</text:p>
          </table:table-cell>
          <table:table-cell table:style-name="Tabla8.A2" office:value-type="string">
            <text:p text:style-name="P74">9044924DR2894N</text:p>
          </table:table-cell>
          <table:table-cell table:style-name="Tabla8.A2" office:value-type="string">
            <text:p text:style-name="P74">9044920DR2894N</text:p>
          </table:table-cell>
          <table:table-cell table:style-name="Tabla8.E2" office:value-type="string">
            <text:p text:style-name="P74">9044928DR2894N</text:p>
          </table:table-cell>
        </table:table-row>
        <table:table-row table:style-name="Tabla8.3">
          <table:table-cell table:style-name="Tabla8.A2" office:value-type="string">
            <text:p text:style-name="P74">9044975DR2884N</text:p>
          </table:table-cell>
          <table:table-cell table:style-name="Tabla8.A2" office:value-type="string">
            <text:p text:style-name="P74">9044915DR2884N</text:p>
          </table:table-cell>
          <table:table-cell table:style-name="Tabla8.A2" office:value-type="string">
            <text:p text:style-name="P74">9044914DR2894N</text:p>
          </table:table-cell>
          <table:table-cell table:style-name="Tabla8.A2" office:value-type="string">
            <text:p text:style-name="P74">9044930DR2894N</text:p>
          </table:table-cell>
          <table:table-cell table:style-name="Tabla8.E2" office:value-type="string">
            <text:p text:style-name="P74">9044945DR2894N</text:p>
          </table:table-cell>
        </table:table-row>
        <table:table-row table:style-name="Tabla8.3">
          <table:table-cell table:style-name="Tabla8.A2" office:value-type="string">
            <text:p text:style-name="P74">9044943DR2894N</text:p>
          </table:table-cell>
          <table:table-cell table:style-name="Tabla8.A2" office:value-type="string">
            <text:p text:style-name="P74">9044948DR2894N</text:p>
          </table:table-cell>
          <table:table-cell table:style-name="Tabla8.A2" office:value-type="string">
            <text:p text:style-name="P74">9044927DR2894N</text:p>
          </table:table-cell>
          <table:table-cell table:style-name="Tabla8.A2" office:value-type="string">
            <text:p text:style-name="P74">9044926DR2894N</text:p>
          </table:table-cell>
          <table:table-cell table:style-name="Tabla8.E2" office:value-type="string">
            <text:p text:style-name="P74">9044922DR2894N</text:p>
          </table:table-cell>
        </table:table-row>
        <table:table-row table:style-name="Tabla8.3">
          <table:table-cell table:style-name="Tabla8.A2" office:value-type="string">
            <text:p text:style-name="P74">9044921DR2894N</text:p>
          </table:table-cell>
          <table:table-cell table:style-name="Tabla8.A2" office:value-type="string">
            <text:p text:style-name="P74">9044923DR2894N</text:p>
          </table:table-cell>
          <table:table-cell table:style-name="Tabla8.A2" office:value-type="string">
            <text:p text:style-name="P74">945607DR2884N</text:p>
          </table:table-cell>
          <table:table-cell table:style-name="Tabla8.A2" office:value-type="string">
            <text:p text:style-name="P74">9044944DR2894N</text:p>
          </table:table-cell>
          <table:table-cell table:style-name="Tabla8.E2" office:value-type="string">
            <text:p text:style-name="P74">9044937DR2894N</text:p>
          </table:table-cell>
        </table:table-row>
        <table:table-row table:style-name="Tabla8.3">
          <table:table-cell table:style-name="Tabla8.A2" office:value-type="string">
            <text:p text:style-name="P74">9044976DR2894N</text:p>
          </table:table-cell>
          <table:table-cell table:style-name="Tabla8.A2" office:value-type="string">
            <text:p text:style-name="P74">9044941DR2894N</text:p>
          </table:table-cell>
          <table:table-cell table:style-name="Tabla8.A2" office:value-type="string">
            <text:p text:style-name="P74">9044940DR2894N</text:p>
          </table:table-cell>
          <table:table-cell table:style-name="Tabla8.A2" office:value-type="string">
            <text:p text:style-name="P74">9347208DR2894S</text:p>
          </table:table-cell>
          <table:table-cell table:style-name="Tabla8.E2" office:value-type="string">
            <text:p text:style-name="P74">9044939DR2894N</text:p>
          </table:table-cell>
        </table:table-row>
        <table:table-row table:style-name="Tabla8.3">
          <table:table-cell table:style-name="Tabla8.A2" office:value-type="string">
            <text:p text:style-name="P74">9044938DR2894N</text:p>
          </table:table-cell>
          <table:table-cell table:style-name="Tabla8.A2" office:value-type="string">
            <text:p text:style-name="P74">35013A00300530</text:p>
          </table:table-cell>
          <table:table-cell table:style-name="Tabla8.A2" office:value-type="string">
            <text:p text:style-name="P74">9147301DR2894N</text:p>
          </table:table-cell>
          <table:table-cell table:style-name="Tabla8.A2" office:value-type="string">
            <text:p text:style-name="P74">9347206DR2894S</text:p>
          </table:table-cell>
          <table:table-cell table:style-name="Tabla8.E2" office:value-type="string">
            <text:p text:style-name="P74">8843402DR2884S</text:p>
          </table:table-cell>
        </table:table-row>
        <table:table-row table:style-name="Tabla8.3">
          <table:table-cell table:style-name="Tabla8.A2" office:value-type="string">
            <text:p text:style-name="P74">8843401DR2884S</text:p>
          </table:table-cell>
          <table:table-cell table:style-name="Tabla8.A2" office:value-type="string">
            <text:p text:style-name="P74">8941601DR2884S</text:p>
          </table:table-cell>
          <table:table-cell table:style-name="Tabla8.A2" office:value-type="string">
            <text:p text:style-name="P74">8941602DR2884S</text:p>
          </table:table-cell>
          <table:table-cell table:style-name="Tabla8.A2" office:value-type="string">
            <text:p text:style-name="P74">001400600DR28D</text:p>
          </table:table-cell>
          <table:table-cell table:style-name="Tabla8.E2" office:value-type="string">
            <text:p text:style-name="P74">001400500DR28D</text:p>
          </table:table-cell>
        </table:table-row>
        <table:table-row table:style-name="Tabla8.3">
          <table:table-cell table:style-name="Tabla8.A2" office:value-type="string">
            <text:p text:style-name="P74">001400400DR28D</text:p>
          </table:table-cell>
          <table:table-cell table:style-name="Tabla8.A2" office:value-type="string">
            <text:p text:style-name="P74">001400300DR28D</text:p>
          </table:table-cell>
          <table:table-cell table:style-name="Tabla8.A2" office:value-type="string">
            <text:p text:style-name="P74">001400200DR28D</text:p>
          </table:table-cell>
          <table:table-cell table:style-name="Tabla8.A2" office:value-type="string">
            <text:p text:style-name="P74">35013A00400156</text:p>
          </table:table-cell>
          <table:table-cell table:style-name="Tabla8.E2" office:value-type="string">
            <text:p text:style-name="P74">8640704DR2883N</text:p>
          </table:table-cell>
        </table:table-row>
        <table:table-row table:style-name="Tabla8.3">
          <table:table-cell table:style-name="Tabla8.A2" office:value-type="string">
            <text:p text:style-name="P74">8640703DR2883N</text:p>
          </table:table-cell>
          <table:table-cell table:style-name="Tabla8.A2" office:value-type="string">
            <text:p text:style-name="P74">35013A00300575</text:p>
          </table:table-cell>
          <table:table-cell table:style-name="Tabla8.A2" office:value-type="string">
            <text:p text:style-name="P74">8541301DR2884S</text:p>
          </table:table-cell>
          <table:table-cell table:style-name="Tabla8.A2" office:value-type="string">
            <text:p text:style-name="P74">8640301DR2884S</text:p>
          </table:table-cell>
          <table:table-cell table:style-name="Tabla8.E2" office:value-type="string">
            <text:p text:style-name="P74">8640302DR2884S</text:p>
          </table:table-cell>
        </table:table-row>
        <table:table-row table:style-name="Tabla8.3">
          <table:table-cell table:style-name="Tabla8.A2" office:value-type="string">
            <text:p text:style-name="P74">8541401DR2884S</text:p>
          </table:table-cell>
          <table:table-cell table:style-name="Tabla8.E2" table:number-columns-spanned="4" office:value-type="string">
            <text:p text:style-name="P10"/>
          </table:table-cell>
          <table:covered-table-cell/>
          <table:covered-table-cell/>
          <table:covered-table-cell/>
        </table:table-row>
      </table:table>
      <text:p text:style-name="P44">En virtud del artículo 164.3 de la LSENPC, se deberá proceder a identificar a todas las personas propietarias o titulares de otros derechos reales sobre las fincas afectadas durante los cinco años anteriores a su iniciación, es decir desde el 28 de febreo de 2020 en adelante, con objeto de hacer constar dicha identidad en el expediente.</text:p>
      <text:p text:style-name="P47">4. CONCLUSIÓN.-</text:p>
      <text:p text:style-name="P22"><text:span text:style-name="T13">PRIMERO.-</text:span><text:span text:style-name="T9"> </text:span><text:span text:style-name="T10">Informar técnicamente con carácter favorable a la </text:span><text:span text:style-name="T12">Aprobación Inicial </text:span><text:span text:style-name="T10">de </text:span><text:span text:style-name="T11">"Modificación Menor de las NN.SS. Mogán Casco"</text:span><text:span text:style-name="T10">, de fecha Junio de 2024, todo ello en virtud de la documentación aportada al expediente en fecha 27/06/2024 (Reg.Entrada 10077).</text:span></text:p>
      <text:p text:style-name="P22"><text:span text:style-name="T13">SEGUNDO.-</text:span><text:span text:style-name="T9"> </text:span><text:span text:style-name="T10">Previo a la </text:span><text:span text:style-name="T12">Aprobación Inicial</text:span><text:span text:style-name="T9"> </text:span><text:span text:style-name="T10">de la citada MM, solicitar al organismo competente en</text:span><text:span text:style-name="T9"> </text:span><text:span text:style-name="T11">materia de carreteras, </text:span><text:span text:style-name="T10">el preceptivo informe sectorial, y seguidamente </text:span><text:span text:style-name="T12">tras la aprobación,</text:span><text:span text:style-name="T9"> </text:span><text:span text:style-name="T10">solicitar informe a los organismos competentes en materia de</text:span><text:span text:style-name="T9"> </text:span><text:span text:style-name="T11">aguas, patrimonio cultural, telecomunicaciones y defensa.</text:span></text:p>
      <text:p text:style-name="P22"><text:span text:style-name="T13">TERCERO.-</text:span><text:span text:style-name="T9"> </text:span><text:span text:style-name="T10">Proceder a </text:span><text:span text:style-name="T12">identificar a las personas propietarias o titulares de los derechos reales</text:span><text:span text:style-name="T9"> </text:span><text:span text:style-name="T10">sobre las fincas indicadas en el punto octavo del apartado de</text:span><text:span text:style-name="T9"> </text:span><text:span text:style-name="T10">«CONSIDERACIONES TÉCNICAS» del presente informe.</text:span></text:p>
      <text:p text:style-name="P26">Dar traslado al Departamento de Intervención en virtud de lo dispuesto en el punto séptimo del apartado de «CONSIDERACIONES TÉCNICAS» del presente informe&gt;&gt;.</text:p>
      <text:p text:style-name="P37">A los anteriores hechos le son de aplicación las siguientes</text:p>
      <text:p text:style-name="P43">CONSIDERACIONES JURÍDICAS</text:p>
      <text:p text:style-name="P37"><text:soft-page-break/><text:span text:style-name="T2">PRIMERA.-</text:span> <text:span text:style-name="T2">Sobre la competencia municipal en materia de planeamiento.</text:span></text:p>
      <text:p text:style-name="P57"><text:span text:style-name="T9">Entre las competencias que atribuye la Ley 7/1985, de 2 de abril, </text:span>reguladora de las Bases de Régimen Local (en adelante, LBRL) a los Ayuntamientos, en su artículo 25.2.a) les confiere, como competencias propias, en los términos de la legislación del Estado y de las Comunidades Autónomas, las relativas al planeamiento municipal.</text:p>
      <text:p text:style-name="P57">En este sentido, cabe destacar que tal atribución viene expresamente conferida, a su vez, por la legislación especial del Suelo de la Comunidad Autónoma de Canarias, en particular, en el artículo 143.1 de la Ley 4/2017, de 13 de julio, del Suelo y los Espacios Naturales Protegidos de Canarias (en adelante, LSENPC), en virtud del cual se reconoce que &lt;&lt;la competencia para formular, elaborar y aprobar los planes generales de ordenación corresponde a los Ayuntamientos&gt;&gt;, así como en el artículo 70.1 del Reglamento de Planeamiento de Canarias, aprobado por Decreto nº 181/2018, de 26 de diciembre (en adelante, RPC).</text:p>
      <text:p text:style-name="P58">SEGUNDA.- Sobre el objeto, contenido y procedimiento a seguir para la aprobación de la modificación menor propuesta.</text:p>
      <text:p text:style-name="P57">El <text:span text:style-name="T2">objeto, contenido y procedimiento a seguir </text:span>para la elaboración y aprobación de los Planes Generales de Ordenación se regulan en la <text:span text:style-name="T2">Sección 3</text:span><text:span text:style-name="T14">ª, Capítulo VI del Título III de la LSENPC (artículos 142 a 144)</text:span><text:span text:style-name="T9"> , y en el </text:span><text:span text:style-name="T14">Capítulo III del Título V del RPC (artículos 69 a 71)</text:span><text:span text:style-name="T9">; si bien el Plan General de Ordenación del municipio de Mogán se encuentra actualmente en trámite, el instrumento análogo al mismo que resulta de aplicación son las Normas Subsidiarias de Planeamiento Municipal aprobadas el 17 de noviembre de 1987 y publicadas en el BOC nº 162, de 19 de diciembre de 2008. Así pues, la modificación menor de las Normas Subsidiarias propuesta en este expediente, se regirá por los preceptos de la LSENPC referidos a los Planes Generales de Ordenación.</text:span></text:p>
      <text:p text:style-name="P37">En cuanto a su objeto y contenido, los planes generales se encargan de definir el modelo territorial y urbanístico del municipio en el marco de las directrices de ordenación y del planeamiento insular, tal como se desprende del artículo 142 de la LSENPC y 69 del RPC. </text:p>
      <text:p text:style-name="P50">Concretamente, la modificación prevista en el presente caso tiene por <text:span text:style-name="T5">objeto</text:span> ajustar las determinaciones de ordenación de las NN.SS. a la realidad física ejecutada, redelimitar el ámbito del suelo urbano para adaptarlo a la situación de hecho actual y subsanar las deficiencias en la precisión de la ordenación pormenorizada de este núcleo urbano. </text:p>
      <text:p text:style-name="P50">Se incluyen además, de forma particular, los siguientes objetivos: </text:p>
      <text:list xml:id="list6022997487527358586" text:style-name="L17">
        <text:list-item>
          <text:p text:style-name="P210">Incluir en el ámbito de ordenación de la MM Mogán Casco las viviendas de El Tostador (actualmente clasificadas como Suelo Rústico Residual) y adaptarse a la prolongación de la calle Drago en dirección sur, hasta su conexión con la GC-200. </text:p>
        </text:list-item>
        <text:list-item>
          <text:p text:style-name="P210">Corregir los desfases existentes entre la red viaria definida en las NN.SS. y la ejecutada en la realidad. </text:p>
        </text:list-item>
        <text:list-item>
          <text:p text:style-name="P210">Concretar la ordenación pormenorizada de la denominada Zona objeto de PERI, actualmente desprovista del Plan Especial de Reforma Interior correspondiente. </text:p>
        </text:list-item>
        <text:list-item>
          <text:p text:style-name="P210">Adaptar la ordenación pormenorizada para incluir la Ordenanza Municipal Provisional de Mogán Casco Zona X. </text:p>
        </text:list-item>
        <text:list-item>
          <text:p text:style-name="P210">Definir la ordenación pormenorizada de la Zona Verde de protección, actualmente inexistente. </text:p>
        </text:list-item>
        <text:list-item>
          <text:p text:style-name="P210">Visibilizar poner en valor el uso turístico en suelo urbano residencial en las modalidades hotelera (con tipologías hotel urbano y hotel emblemático) y extrahotelera (con tipologías casa emblemática y vivienda vacacional). </text:p>
        </text:list-item>
        <text:list-item>
          <text:p text:style-name="P210">Mejorar las condiciones de accesibilidad de Mogán Casco. </text:p>
        </text:list-item>
        <text:list-item>
          <text:p text:style-name="P210">Refundir y simplificar el cuerpo normativo de las ordenanzas vigentes en el ámbito de la MM. estableciendo una ordenación única para todo el Casco de Mogán. </text:p>
        </text:list-item>
        <text:list-item>
          <text:p text:style-name="P210">Incrementar la superficie de dotaciones públicas. </text:p>
        </text:list-item>
      </text:list>
      <text:p text:style-name="P22"><text:span text:style-name="T9">En lo que respecta al procedimiento a seguir, el artículo 143 de la LSENPC regula la fase de inicio y el artículo 144 las fases de elaboración y aprobación. Por su parte, el RPC dispone en su artículo 71 que la tramitación y evaluación de los planes generales de ordenación seguirá los trámites comunes previstos en el Capítulo IV del Título I (artículos 14 a 27) con ciertas singularidades, sin embargo, de la literalidad del apartado 3 del citado artículo se desprende que </text:span><text:span text:style-name="T10">&lt;&lt;c</text:span><text:span text:style-name="T47">uando el Plan General de Ordenación cuente con la ordenación estructural y </text:span><text:span text:style-name="T49">se pretenda desarrollar la ordenación pormenorizada completa</text:span><text:span text:style-name="T47">, en su elaboración, evaluación ambiental y aprobación se aplicará el procedimiento previsto para los planes parciales y especiales de ordenación regulado por los </text:span><text:span text:style-name="T49">artículos 72 a 84 de este Reglamento</text:span><text:span text:style-name="T47">&gt;&gt;. </text:span></text:p>
      <text:p text:style-name="P37"><text:soft-page-break/>Sin perjuicio de lo anterior, lo que ahora nos ocupa es una <text:span text:style-name="T5">modificación menor del instrumento</text:span>, de modo que debemos referirnos a lo preceptuado concretamente en los <text:span text:style-name="T2">artículos 162 a 166 de la LSENPC</text:span>, en relación con el <text:span text:style-name="T2">artículo 106 del RPC</text:span>, de cuyo tenor literal se desprende lo siguiente:</text:p>
      <text:p text:style-name="P39">&lt;&lt;<text:span text:style-name="T2">Artículo 106.- Modificación</text:span></text:p>
      <text:p text:style-name="P39">1. El contenido y determinaciones de los instrumentos de ordenación podrán ser objeto de modificación por las causas, los procedimientos y con los límites establecidos en los artículos 163 a 166 de la Ley 4/2017, de 13 de julio, del Suelo y de los Espacios Naturales Protegidos de Canarias. </text:p>
      <text:p text:style-name="P39">2. En el caso de modificación menor se prescindirá de los trámites de consulta pública previa y de avance, elaborándose un borrador de la alteración que se pretenda realizar y el documento ambiental estratégico previsto en el artículo 114 de este Reglamento para la evaluación ambiental estratégica simplificada.</text:p>
      <text:p text:style-name="P39">3. En particular, las modificaciones menores se someterán al procedimiento simplificado de evaluación ambiental estratégica, a efectos de que por parte del órgano ambiental se determine si tienen efectos significativos en el medio ambiente y, en consecuencia, si deben someterse a evaluación ambiental estratégica ordinaria. Cuando el órgano ambiental determine que no es necesaria la evaluación ambiental estratégica, los plazos de información pública y de consulta institucional serán de un mes&gt;&gt;. </text:p>
      <text:p text:style-name="P37">En sentido similar, el artículo 162 de la LSENPC establece la posibilidad de modificación de los instrumentos de ordenación, y los artículos 163 y 164 regulan, respectivamente, las causas de modificación sustancial y de modificación menor. Como se ha dicho anteriormente, en el presente caso <text:span text:style-name="T2">nos encontramos ante una modificación menor</text:span> regulada en el artículo 164 de la LSENPC, en virtud del cual:</text:p>
      <text:p text:style-name="P39">&lt;&lt;1. Se entiende por modificación menor cualquier otra <text:span text:style-name="T2">alteración de los instrumentos de ordenación que no tenga la consideración de sustancial </text:span>conforme a lo previsto en el artículo anterior. Las modificaciones menores del planeamiento <text:span text:style-name="T2">podrán variar tanto la clase como la categoría del suelo.</text:span></text:p>
      <text:p text:style-name="P44">2. Las modificaciones menores podrán tener lugar en cualquier momento de vigencia del instrumento de ordenación, debiendo <text:span text:style-name="T2">constar expresamente en el expediente la justificación de su oportunidad y conveniencia en relación con los intereses concurrentes</text:span>. No obstante, si el procedimiento se inicia antes de transcurrir un año desde la publicación del acuerdo de aprobación del planeamiento o de su última modificación sustancial, la modificación menor no podrá alterar ni la clasificación del suelo ni la calificación referida a dotaciones.</text:p>
      <text:p text:style-name="P44">3. Cuando una modificación menor de la ordenación urbanística i<text:span text:style-name="T2">ncremente la edificabilidad o la densidad o modifique los usos del suelo, deberá hacerse constar en el expediente la identidad de todas las personas propietarias o titulares de otros derechos reales sobre las fincas afectadas durante los cinco años anteriores a su iniciación.</text:span></text:p>
      <text:p text:style-name="P44">4. La incoación de un procedimiento de modificación sustancial no impide la tramitación de una modificación menor del instrumento de ordenación objeto de aquella&gt;&gt;.</text:p>
      <text:p text:style-name="P37">Una vez definidas las peculiaridades de la modificación menor, debemos poner de manifiesto que la misma deberá regirse por el <text:span text:style-name="T2">procedimiento definido legalmente para la elaboración y aprobación de los instrumentos de ordenación</text:span>, a tenor de lo dispuesto en el <text:span text:style-name="T2">artículo 165 de la LSENPC</text:span>, con las peculiaridades señaladas anteriormente para los casos de modificación menor (apartados 2 y 3 del artículo 106 del RPC).</text:p>
      <text:p text:style-name="P37">Procede traer a colación, pues, lo dispuesto en el artículo 144 de la LSENPC en lo que respecta al procedimiento de elaboración y aprobación (y similares artículos 74 a 84 del RPC):</text:p>
      <text:h text:style-name="P188" text:outline-level="5">&lt;&lt;<text:span text:style-name="T2">Artículo 144. Elaboración y aprobación.</text:span></text:h>
      <text:p text:style-name="P44">1. Recibido el documento de alcance, el órgano promotor elaborará el estudio ambiental estratégico y el documento de avance del plan general, que contendrá el análisis y valoración de las diferentes alternativas de ordenación contempladas.</text:p>
      <text:p text:style-name="P44"><text:soft-page-break/>2. El documento de avance del plan general, acompañado del estudio ambiental estratégico, se someterá a información pública y a consulta de las administraciones públicas cuyas competencias pudiesen resultar afectadas y de las personas interesadas que hayan sido previamente consultadas, por un plazo mínimo de cuarenta y cinco días hábiles y máximo de dos meses, computados a partir de la publicación del correspondiente anuncio en el Boletín Oficial de Canarias.</text:p>
      <text:p text:style-name="P44">De conformidad con lo previsto en la legislación básica sobre evaluación ambiental, la falta de emisión de los informes en el plazo fijado no interrumpirá la tramitación del procedimiento; no teniéndose en cuenta los informes o alegaciones recibidos fuera del plazo.</text:p>
      <text:p text:style-name="P44">El periodo de información pública se anunciará en, al menos, uno de los periódicos de mayor difusión de la isla y en la sede electrónica del ayuntamiento. La documentación expuesta al público deberá incluir un resumen no técnico del estudio ambiental estratégico y un resumen ejecutivo en los términos de la legislación básica estatal.</text:p>
      <text:p text:style-name="P47">3. A la vista del resultado de los trámites de información pública y de consulta, el órgano promotor modificará, de ser preciso, el contenido del estudio ambiental estratégico y elaborará el documento del plan que vaya a someterse a aprobación inicial por parte del Pleno del ayuntamiento, seleccionándose aquellas alternativas que resulten más equilibradas desde la perspectiva del desarrollo sostenible, previa ponderación de los aspectos económicos, sociales, territoriales y ambientales.</text:p>
      <text:p text:style-name="P47">El documento resultante, que incorporará la alternativa o alternativas seleccionadas, se someterá a informe de los servicios técnicos y jurídicos municipales y posteriormente a información pública y a consulta de las administraciones públicas cuyas competencias pudiesen resultar afectadas, por un plazo mínimo de cuarenta y cinco días hábiles y máximo de dos meses, computados a partir de la publicación del correspondiente anuncio en el Boletín Oficial de Canarias; estándose a lo previsto en el apartado anterior sobre la emisión de los informes.</text:p>
      <text:p text:style-name="P47">En todo caso, tendrán la consideración de administraciones afectadas los ayuntamientos colindantes, el respectivo cabildo insular, la Administración autonómica y la Administración estatal. En concreto, la Administración autonómica emitirá un informe único, preceptivo y vinculante, sobre las cuestiones sectoriales relativas a las competencias de carácter autonómico que pudieran resultar afectadas por el plan, a través del órgano colegiado al que se refiere el artículo 12.5 de la presente ley.</text:p>
      <text:p text:style-name="P47">Asimismo, en cumplimiento de los principios de lealtad institucional y seguridad jurídica, si el órgano informante de la Administración autonómica advirtiera que existe algún aspecto del plan sometido a informe del que pudiera resultar una manifiesta infracción del ordenamiento jurídico, lo pondrá en conocimiento de la administración que hubiera remitido dicho plan. El informe se basará estrictamente en criterios de legalidad.</text:p>
      <text:p text:style-name="P47">El periodo de información pública se anunciará en, al menos, uno de los periódicos de mayor difusión de la isla y en la sede electrónica del ayuntamiento.</text:p>
      <text:p text:style-name="P44">4. Transcurrido el plazo previsto en el apartado anterior, se introducirán las modificaciones que resulten de dicho proceso; actualizándose, en su caso, el estudio ambiental estratégico.</text:p>
      <text:p text:style-name="P44">Si como consecuencia de las alegaciones formuladas o de los informes emitidos se introdujeran cambios sustanciales en relación con el documento aprobado inicialmente, por el órgano municipal competente se llevará a cabo un nuevo periodo de información pública y de consulta por plazo de cuarenta y cinco días.</text:p>
      <text:p text:style-name="P44">5. La propuesta final de plan se remitirá al órgano ambiental a los efectos de formular la declaración ambiental estratégica, en el plazo máximo de dos meses, contados desde la recepción del expediente de evaluación ambiental estratégica completo, prorrogables por un mes más por razones justificadas debidamente motivadas y comunicadas al ayuntamiento.</text:p>
      <text:p text:style-name="P44">Si el órgano ambiental considera que la información pública o las consultas no se han realizado correctamente o que es necesaria información adicional, requerirá al órgano sustantivo para que lo subsane en el plazo máximo de tres meses. En este caso, se suspenderá el cómputo del plazo para la formulación de la declaración ambiental estratégica.</text:p>
      <text:p text:style-name="P44">Transcurridos tres meses desde el requerimiento el órgano ambiental sin que se hubiese subsanado el expediente, el órgano ambiental dará por finalizada la evaluación ambiental estratégica, notificando al órgano municipal competente la resolución de terminación.</text:p>
      <text:p text:style-name="P44">6. En el supuesto de que existan discrepancias sobre el contenido de la evaluación ambiental estratégica, el órgano municipal que tramita el plan trasladará al órgano ambiental un escrito fundado donde manifieste las razones que motivan la discrepancia, en los términos previstos en la legislación estatal básica.</text:p>
      <text:p text:style-name="P44"><text:soft-page-break/>Recibido el escrito de discrepancias, el órgano ambiental deberá pronunciarse en un plazo máximo de treinta días hábiles. Si el órgano ambiental no se pronunciase en el citado plazo, se entenderá que mantiene su criterio respecto del contenido de la declaración ambiental estratégica.</text:p>
      <text:p text:style-name="P44">De mantenerse la discrepancia, el órgano municipal que tramita el plan elevará la misma, bien al Gobierno de Canarias cuando el órgano ambiental sea autonómico, o bien, en otro caso, al pleno municipal. En tanto no recaiga resolución expresa, se considerará que la declaración ambiental estratégica mantiene su eficacia.</text:p>
      <text:p text:style-name="P44">7. Una vez formulada, la declaración ambiental estratégica y, en su caso, el acuerdo de resolución de discrepancias, se publicará en el plazo de quince días hábiles en el Boletín Oficial de Canarias y en la sede electrónica del ayuntamiento y, cuando pertenezca a una administración diferente, en la sede electrónica del órgano ambiental.</text:p>
      <text:p text:style-name="P44">8. Una vez publicada la declaración ambiental estratégica, el plan se someterá, con las correcciones que correspondan, a la aprobación definitiva por el pleno del ayuntamiento, que lo podrá aprobar de forma total o parcial.</text:p>
      <text:p text:style-name="P44">El documento del plan que se someta a la aprobación definitiva deberá ir acompañado de un resumen ejecutivo que detalle las líneas básicas de la ordenación, las conclusiones de los informes emitidos por las administraciones consultadas y las alegaciones presentadas en el trámite de información pública.</text:p>
      <text:p text:style-name="P44">9. Tras su aprobación definitiva, el plan se publicará en el Boletín Oficial de Canarias a los efectos de su entrada en vigor, junto con la documentación prevista en la legislación estatal básica; y en la sede electrónica del ayuntamiento.</text:p>
      <text:p text:style-name="P44">10. En el caso de que la ordenación pormenorizada se pretenda realizar de forma completa por el Plan General, su elaboración, aprobación y evaluación ambiental se realizará por el procedimiento establecido para los planes parciales y especiales de ordenación de acuerdo con los artículos 147 y 148 de esta ley&gt;&gt;.</text:p>
      <text:p text:style-name="P37">Así las cosas, vistos los antecedentes y normativa expuestos, actualmente nos encontramos en la fase de <text:span text:style-name="T2">aprobación inicial</text:span> de la modificación menor propuesta, correspondiendo la misma al <text:span text:style-name="T2">Pleno de la Corporación, previa emisión de los correspondientes informes técnico y jurídico de los servicios municipales,</text:span> tal como exige el articulo 79.1 del RPC.</text:p>
      <text:p text:style-name="P22"><text:span text:style-name="T9">Una vez aprobada inicialmente la modificación menor por el Pleno, se procederá a su </text:span><text:span text:style-name="T14">publicación en el Boletín Oficial de Canarias. </text:span><text:span text:style-name="T9">Asimismo, se anunciará en uno de los periódicos de mayor difusión de la isla y en la sede electrónica del Ayuntamiento de Mogán; todo ello de conformidad con lo previsto en el artículo 144.3 de la LSENPC.</text:span></text:p>
      <text:p text:style-name="P50">Simultáneamente, en el mismo plazo, computado a partir de la fecha del requerimiento, tal como dispone el artículo 80 del RPC, se llevará a cabo: </text:p>
      <text:p text:style-name="P22">a) La consulta a las administraciones afectadas y de las personas interesadas y solicitud de los informes preceptivos. </text:p>
      <text:p text:style-name="P22">b) La audiencia a todos aquellos propietarios incluidos en el sector o ámbito a ordenar que no hubieran apoyado la iniciativa.</text:p>
      <text:p text:style-name="P37">Sin perjuicio de lo anterior, se debe tener en cuenta los dispuesto en el artículo 97 del RPC en relación a las publicaciones, pues: </text:p>
      <text:p text:style-name="P22"><text:span text:style-name="T10">1. Los actos que se dicten en el curso de los procedimientos regulados en el presente Reglamento se publicarán en el Boletín Oficial de Canarias o en el de la Provincia según corresponda, así como en la </text:span><text:span text:style-name="T11">sede electrónica de la Administración competente</text:span><text:span text:style-name="T9"> </text:span><text:span text:style-name="T10">según corresponda. Asimismo</text:span><text:span text:style-name="T11">, se divulgarán a través de uno o dos periódicos de mayor difusión de acuerdo con lo previsto para cada instrumento. </text:span></text:p>
      <text:p text:style-name="P22"><text:span text:style-name="T10">2. La publicación de anuncios en los Boletines Oficiales y periódicos por los que se dé cuenta de un determinado trámite en los procedimientos que regula este Reglamento deberá </text:span><text:span text:style-name="T11">contener expresamente la denominación del instrumento de ordenación de que se trate e identificar de forma clara y precisa su objeto y área territorial de ordenación.</text:span></text:p>
      <text:p text:style-name="P22"><text:soft-page-break/><text:span text:style-name="T10">3. En caso de que lo publicado sea la apertura del trámite de participación o de información pública, deberán precisarse los datos del lugar y horario donde pueda consultarse la documentación del instrumento expuesto, además de indicarse la posibilidad de presentar </text:span><text:span text:style-name="T47">sugerencias o alegaciones por parte de los ciudadanos. En su caso, se señalará el sitio o portal oficial donde esté disponible la documentación, escrita y gráfica, del instrumento de ordenación expuesto para su visualización, descarga o impresión.</text:span></text:p>
      <text:p text:style-name="P23">4. En los procesos de modificación menor de los instrumentos de ordenación no se admitirá la identificación de la alteración por la simple referencia numérica al ordinal de las tramitadas por la Administración Pública actuante, debiendo contener el anuncio los datos de identificación señalados en los apartados 2 y 3 anteriores&gt;&gt;. </text:p>
      <text:p text:style-name="P37"><text:span text:style-name="T53">TERCERA.- Sobre la emisión del preceptivo informe económico sobre la sostenibilidad financiera de la modificación propuesta.</text:span> </text:p>
      <text:p text:style-name="P57">De conformidad con lo dispuesto en el artículo 58 del RPC, para la correcta tramitación y posterior aprobación de los instrumentos de ordenación urbanística (planes generales, planes parciales y planes especiales), estos deben, además de seguir el procedimiento expuesto en los apartados precedentes y contar con los correspondientes informes favorables de las distintas Administraciones Públicas afectadas, contener una serie de documentos entre los que se encuentra el informe de sostenibilidad económica.</text:p>
      <text:p text:style-name="P57">Este informe encuentra su regulación expresa en el articulo 65 del mismo RPC, con el siguiente tenor literal: </text:p>
      <text:p text:style-name="P59">&lt;&lt;<text:span text:style-name="T2">Artículo 65.- Informe de sostenibilidad económica.</text:span> </text:p>
      <text:p text:style-name="P59">1. Los instrumentos de ordenación contendrán un informe de sostenibilidad económica, en los términos previstos en la legislación estatal.</text:p>
      <text:p text:style-name="P59">2. Estos informes se dividirán en dos partes:</text:p>
      <text:p text:style-name="P59">a) Parte I: Evaluación del impacto de la actuación urbanizadora en las haciendas públicas afectadas por el coste de las nuevas infraestructuras o de la prestación de servicios resultantes. </text:p>
      <text:p text:style-name="P59">Esta evaluación estimará el importe total de la inversión y gastos corrientes públicos necesarios para la ejecución y mantenimiento de todas las infraestructuras y equipamientos previstos en el planeamiento, tanto los correspondientes a sistemas generales como locales. Asimismo, estimará los ingresos públicos que se pudieran derivar de la completa ejecución de las previsiones de los instrumentos de ordenación. </text:p>
      <text:p text:style-name="P59">b) Parte II: Análisis de la suficiencia y adecuación del suelo destinado a usos productivos, valorando los distintos usos e intensidades edificatorias previstas en el instrumento de ordenación.</text:p>
      <text:p text:style-name="P59">3. <text:span text:style-name="T2">El informe debe venir avalado por los servicios correspondientes del ayuntamiento, </text:span>de acuerdo con lo establecido por la legislación de régimen local y, en particular, el reglamento orgánico municipal&gt;&gt;. </text:p>
      <text:p text:style-name="P37">En virtud de lo preceptuado, y considerando que entre la documentación sometida a aprobación inicial figura el correspondiente informe de sostenibilidad económica, con carácter previo a la aprobación definitiva, se deberá solicitar el correspondiente informe de los servicios municipales.</text:p>
      <text:p text:style-name="P42">CUARTA- Sobre la adaptación de la modificación propuesta al PIOGC 2022</text:p>
      <text:p text:style-name="P37"><text:span text:style-name="T52">D</text:span>urante la tramitación de la presente modificación menor se ha aprobado la <text:span text:style-name="T5">Revisión del Plan Insular de Ordenación de Gran Canaria 2022 (PIOGC 2022)</text:span><text:span text:style-name="T2">,</text:span> para su adaptación a la Ley 19/2003, de 14 de abril, por la que se aprueban las Directrices de Ordenación General y las Directrices de Ordenación del Turismo de Canarias, la cual fue publicada en el Boletín Oficial de Canarias nº 13 de 19 de enero de 2023, complementado con publicación en el BOC nº 28 de 9 de febrero de 2023, entendiéndose que es este el instrumento de ordenación insular de aplicación a la modificación en trámite, por así determinarse en el apartado 2 de su disposición transitoria primera, que literalmente dice:</text:p>
      <text:p text:style-name="P37">&lt;&lt;Los <text:span text:style-name="T48">instrumentos de ordenación de inferior rango en trámite a la entrada en vigor de este Plan que estén pendientes de la aprobación definitiva,</text:span> podrán <text:span text:style-name="T48">proseguir su<text:line-break/>tramitación, requiriendo al Cabildo un pronunciamiento expreso relativo a las<text:line-break/>determinaciones y previsiones del PIO/GC que deben ser observadas y/o desarrolladas</text:span> y los concretos objetivos insulares que deben quedar salvaguardados, para su incorporación en dicho proceso de adaptación. <text:span text:style-name="T48">En otro caso, la culminación del trámite de aprobación de dichos instrumentos requerirá la plena adaptación de sus contenidos a las determinaciones del presente Plan</text:span>&gt;&gt;. </text:p>
      <text:p text:style-name="P57">En su virtud, deberá solicitarse al Cabildo de Gran Canaria el correspondiente informe de compatibilidad de la Modificación Menor propuesta con el PIO/GC 2022.</text:p>
      <text:p text:style-name="P37"><text:soft-page-break/><text:span text:style-name="T53">QUINTA.- </text:span><text:span text:style-name="T2">Sobre la exigencia de otros informes sectoriales para la correcta tramitación del expediente</text:span></text:p>
      <text:p text:style-name="P57">Tal como se ha puesto de relieve en el informe técnico parcialmente transcrito en el antecedente de hecho decimotercero, el ámbito de la Modificación Menor propuesta adolece de diferentes afecciones sectoriales. Por tanto, a efectos de una correcta tramitación del expediente y con el fin de lograr su aprobación definitiva, se deberán solicitar los informes sectoriales que se detallan a continuación:</text:p>
      <text:list xml:id="list520905438942238752" text:style-name="L18">
        <text:list-item>
          <text:list>
            <text:list-item>
              <text:p text:style-name="P198">Al Consejo Insular de Aguas de Gran Canaria: informe a que se refiere el artículo 25.4 del Real Decreto Legislativo 1/2001, de 20 de julio, por el que se aprueba el texto refundido de la Ley de Aguas.</text:p>
            </text:list-item>
            <text:list-item>
              <text:p text:style-name="P198">Al servicio del Cabildo Insular competente en materia de Patrimonio Cultural: informe a que se refiere el artículo 63.1 de la Ley 11/2019, de 25 de abril, de Patrimonio Cultural de Canarias.</text:p>
            </text:list-item>
            <text:list-item>
              <text:p text:style-name="P198">Al Ministerio de Industria, Energía y Turismo (o análogo): informe a que se refiere el artículo 35.2 de la Ley 9/2014, de 9 de mayo, General de Telecomunicaciones.</text:p>
            </text:list-item>
            <text:list-item>
              <text:p text:style-name="P198">En su caso, de resultar afectado, al Ministerio de Defensa: informe a que se refiere la disposición adicional segunda del Real Decreto Legislativo 7/2015, de 30 de octubre, por el que se aprueba el texto refundido de la Ley de Suelo y Rehabilitación Urbana.</text:p>
            </text:list-item>
          </text:list>
        </text:list-item>
      </text:list>
      <text:p text:style-name="P57">Por su parte, en lo que se refiere a los informes del Gobierno de Canarias y del Cabildo de Gran Canaria en materia de Carreteras, previstos en el artículo 16.2 de <text:span text:style-name="T9">la Ley 9/1991 de 8 de mayo, de carreteras de Canarias, es preciso poner de manifiesto que consta en el expediente que en fecha 31/07/2024 (R.S. REGAGE24s00057693933 y REGAGE24s00057697761) los mismos han sido solicitados a los organismos correspondientes. Por tanto, habida cuenta que el citado artículo exige tan solo la solicitud con carácter previo a la aprobación inicial, y no la existencia de los informes propiamente dichos; quien suscribe considera que se ha dado debido cumplimiento a lo preceptuado y que, procede, por consiguiente, continuar con la tramitación del expediente.</text:span></text:p>
      <text:p text:style-name="P58">SEXTA.- Sobre la identificación de los propietarios de derechos reales en el ámbito objeto de la modificación</text:p>
      <text:p text:style-name="P22"><text:span text:style-name="T52">Tal como dispone el apartado 3 del artículo 164 de la LSENPC, </text:span><text:span text:style-name="T54">&lt;&lt;</text:span><text:span text:style-name="T10">3. Cuando una modificación menor de la ordenación urbanística incremente la edificabilidad o la densidad o modifique los usos del suelo, deberá hacerse constar en el expediente la identidad de todas las personas propietarias o titulares de otros derechos reales sobre las fincas afectadas durante los cinco años anteriores a su iniciación&gt;&gt;.</text:span><text:span text:style-name="T47"> </text:span></text:p>
      <text:p text:style-name="P22">Así pues, de conformidad con lo señalado por la técnica municipal en el informe identificado en el antecedente de hecho decimotercero del presente informe, la modificación menor propuesta en el presente caso supone <text:span text:style-name="T9">un incremento de la edificabilidad, de densidad, o bien modifica los usos del suelo, de modo que procede identificar a los titulares de suelos o derechos reales sobre las fincas afectadas por la modificación menor durante los cinco años anteriores a su iniciación, es decir, con anterioridad al 28 de febrero de 2020.</text:span></text:p>
      <text:p text:style-name="P58">SÉPTIMA.- Sobre la suspensión <text:span text:style-name="T10">automática del otorgamiento de licencias</text:span></text:p>
      <text:p text:style-name="P50">Por último, es preciso traer a colación lo dispuesto en el artículo 99.1 del RPC, en virtud del cual, <text:span text:style-name="T47">&lt;&lt;el acuerdo de aprobación inicial de los instrumentos de ordenación determinará, por sí solo y desde el momento de su publicación oficial, la </text:span><text:span text:style-name="T49">suspensión automática del otorgamiento de licencias</text:span><text:span text:style-name="T47"> en todas aquellas áreas cuyas nuevas determinaciones supongan alteración del régimen vigente&gt;&gt;. </text:span></text:p>
      <text:p text:style-name="P37">No obstante, el precepto regula en su apartado tercero una <text:span text:style-name="T4">excepción</text:span> a la suspensión en el otorgamiento de licencias disponiendo que &lt;<text:span text:style-name="T47">&lt;a</text:span> <text:span text:style-name="T47">partir de la publicación de la aprobación inicial solo se podrá tramitar y otorgar licencia a los proyectos ajustados al régimen vigente en el momento de su solicitud, siempre que dicho régimen no haya sido alterado por las determinaciones propuestas en el instrumento de ordenación en tramitación, o, habiendo sido alterado, las determinaciones aprobadas inicialmente sean menos restrictivas o limitativas que las del planeamiento en vigor, aplicándose lo establecido en el apartado 6 del artículo anterior&gt;&gt;</text:span><text:span text:style-name="T48">.</text:span></text:p>
      <text:p text:style-name="P58"><text:soft-page-break/>OCTAVA.- Sobre la competencia para la adopción del presente acuerdo</text:p>
      <text:p text:style-name="P37"><text:span text:style-name="T52">De conformidad con lo establecido en el artículo 22.2.c) de la Ley 7/1985, de 2 de abril, reguladora de las Bases de Régimen Local (en adelante, LBRL), </text:span><text:span text:style-name="T54">&lt;&lt;l</text:span><text:span text:style-name="T47">a aprobación inicial del planeamiento general y la aprobación que ponga fin a la tramitación municipal de los planes y demás instrumentos de ordenación previstos en la legislación urbanística, así como los convenios que tengan por objeto la alteración de cualesquiera de dichos instrumentos</text:span><text:span text:style-name="T54">&gt;&gt;,</text:span><text:span text:style-name="T52"> es competencia del Pleno municipal.</text:span></text:p>
      <text:p text:style-name="P57">La misma competencia plenaria para la aprobación inicial viene atribuida por la LSENPC en su artículo 144.3 y por el RPC en su artículo 79, exigiéndose para ello la <text:span text:style-name="T9">previa emisión de los correspondientes informes técnico y jurídico de los servicios municipales.</text:span></text:p>
      <text:p text:style-name="P37">Por todo ello, para la aprobación del presente acuerdo <text:span text:style-name="T2">es exigible la mayoría absoluta del número legal de miembros que conforman el Pleno</text:span>, tal como dispone el artículo 47.2.ll) de la LBRL, por tratarse de un acuerdo que corresponde adoptar a la Corporación &lt;&lt;<text:span text:style-name="T47">en la tramitación de los instrumentos de planeamiento general previstos en la legislación urbanística&gt;&gt;. </text:span></text:p>
      <text:p text:style-name="P22"/>
      <text:p text:style-name="P37">En virtud de lo expuesto, se tiene a bien elevar a la consideración del Pleno, la siguiente</text:p>
      <text:p text:style-name="P43">PROPUESTA DE RESOLUCIÓN</text:p>
      <text:p text:style-name="P22"><text:span text:style-name="T14">PRIMERO.-</text:span><text:span text:style-name="T9"> </text:span><text:span text:style-name="T14">Aprobar inicialmente</text:span><text:span text:style-name="T9"> </text:span><text:span text:style-name="T14">la Modificación Menor de las Normas Subsidiarias en el ámbito de de Mogán Casco</text:span><text:span text:style-name="T9">, promovida por el Ilustre Ayuntamiento de Mogán y cuya documentación ha sido elaborada por la entidad LPA STUDIO S.L.P., a junio de 2024 (R.E. nº 10077/2024, de 27/06/2024).</text:span></text:p>
      <text:p text:style-name="P37"><text:span text:style-name="T2">SEGUNDO</text:span>.- Someter el expediente a <text:span text:style-name="T2">información pública</text:span>, por plazo de <text:span text:style-name="T2">cuarenta y cinco (45) días hábiles</text:span>, mediante la <text:span text:style-name="T2">publicación</text:span> del correspondiente anuncio en el <text:span text:style-name="T2">Boletín Oficial de Canarias</text:span>, en, al menos, <text:span text:style-name="T2">uno de los periódicos de mayor difusión de la isla y en la sede electrónica del Ayuntamiento de Mogán</text:span>, significando que, a tales efectos, el expediente se encontrará a disposición de los interesados en el Negociado de Planeamiento, sito en las Oficinas Municipales de Arguineguín, c/ Tamarán, 4, T.M. de Mogán, así como en la sede electrónica municipal.</text:p>
      <text:p text:style-name="P22"><text:span text:style-name="T14">TERCERO.- </text:span><text:span text:style-name="T9">Simultáneamente al trámite de información pública, llevar a cabo en el mismo plazo, los siguientes trámites:</text:span></text:p>
      <text:p text:style-name="P22">a) La <text:span text:style-name="T4">consulta a las administraciones afectadas </text:span>y de las <text:span text:style-name="T4">personas interesadas</text:span>, así como la <text:span text:style-name="T4">solicitud de los informes preceptivos.</text:span> Concretamente, los<text:span text:style-name="T52"> informes se detallan a continuación:</text:span></text:p>
      <text:list xml:id="list4397203572785068995" text:style-name="L19">
        <text:list-item>
          <text:list>
            <text:list-item>
              <text:p text:style-name="P222"><text:span text:style-name="T9">Al </text:span><text:span text:style-name="T14">Consejo Insular de Aguas de Gran Canaria</text:span><text:span text:style-name="T9">: informe a que se refiere el artículo 25.4 del Real Decreto Legislativo 1/2001, de 20 de julio, por el que se aprueba el texto refundido de la Ley de Aguas.</text:span></text:p>
            </text:list-item>
            <text:list-item>
              <text:p text:style-name="P222"><text:span text:style-name="T9">Al servicio del Cabildo Insular competente en materia de </text:span><text:span text:style-name="T14">Patrimonio Cultural</text:span><text:span text:style-name="T9">: informe a que se refiere el artículo 63.1 de la Ley 11/2019, de 25 de abril, de Patrimonio Cultural de Canarias.</text:span></text:p>
            </text:list-item>
            <text:list-item>
              <text:p text:style-name="P222"><text:span text:style-name="T9">Al Ministerio de Industria, Energía y Turismo (o análogo): informe a que se refiere el artículo 35.2 de la Ley 9/2014, de 9 de mayo, General de </text:span><text:span text:style-name="T14">Telecomunicaciones</text:span><text:span text:style-name="T9">.</text:span></text:p>
            </text:list-item>
            <text:list-item>
              <text:p text:style-name="P222"><text:span text:style-name="T9">En su caso, de resultar afectado, al Ministerio de </text:span><text:span text:style-name="T14">Defensa</text:span><text:span text:style-name="T9">: informe a que se refiere la disposición adicional segunda del Real Decreto Legislativo 7/2015, de 30 de octubre, por el que se aprueba el texto refundido de la Ley de Suelo y Rehabilitación Urbana.</text:span></text:p>
            </text:list-item>
            <text:list-item>
              <text:p text:style-name="P199">Al Cabildo de Gran Canaria: informe a que se refiere el apartado 2 de la disposición transitoria primera de la Revisión del Plan Insular de Ordenación de Gran Canaria 2022 (PIOGC 2022), para su adaptación a la Ley 19/2003, de 14 de abril, por la que se aprueban las Directrices de Ordenación General y las Directrices de Ordenación del Turismo de Canarias, en relación con la <text:span text:style-name="T2">compatibilidad de la modificación menor propuesta con el PIO/GC 2022</text:span>.</text:p>
            </text:list-item>
            <text:list-item>
              <text:p text:style-name="P199">Al área de <text:span text:style-name="T2">Intervención</text:span> del Ilustre Ayuntamiento de Mogán: <text:span text:style-name="T2">informe</text:span> a que se refiere el artículo 65.3 del RPC, en virtud del cual se <text:span text:style-name="T2">avale el informe de sostenibilidad económica</text:span> que obra en la documentación de la modificación menor propuesta.</text:p>
            </text:list-item>
          </text:list>
        </text:list-item>
      </text:list>
      <text:p text:style-name="P37">b) La <text:span text:style-name="T4">audiencia</text:span> a todos aquellos <text:span text:style-name="T4">propietarios</text:span> incluidos en el sector o ámbito a ordenar <text:span text:style-name="T4">que no hubieran apoyado la iniciativa.</text:span></text:p>
      <text:p text:style-name="P56"><text:span text:style-name="T25">CUARTO.- </text:span><text:span text:style-name="T26">Proceder a </text:span><text:span text:style-name="T25">identificar a las personas propietarias o titulares de los derechos reales</text:span><text:span text:style-name="T26"> sobre las fincas indicadas en el punto octavo del apartado de «CONSIDERACIONES TÉCNICAS» del informe técnico de fecha 26 de junio de 2024 y CSV </text:span><text:a xlink:type="simple" xlink:href="https://oat.mogan.es:8448/ventanilla/web/validacionFirmas.do?opcion=1&amp;modo=3&amp;csv=2006754aa9341a03b0407e8042070903J" text:style-name="Internet_20_link" text:visited-style-name="Visited_20_Internet_20_Link"><text:span text:style-name="T71">11</text:span></text:a><text:a xlink:type="simple" xlink:href="https://oat.mogan.es:8448/ventanilla/web/validacionFirmas.do?opcion=1&amp;modo=3&amp;csv=2006754aa9341a03b0407e8042070903J" text:style-name="Internet_20_link" text:visited-style-name="Visited_20_Internet_20_Link"><text:span text:style-name="T71">2006754aa9341a03b0407e8042070903J</text:span></text:a><text:span text:style-name="T26">, </text:span><text:soft-page-break/><text:span text:style-name="T26">parcialmente transcrito en el antecedente de hecho decimotercero del presente informe, durante los cinco años anteriores a la iniciación de la presente modificación menor.</text:span></text:p>
      <text:p text:style-name="P37"><text:bookmark text:name="page17R_mcid01"/><text:bookmark text:name="undefined1"/><text:span text:style-name="T2">QUINTO.- Suspender la tramitación del otorgamiento de licencias</text:span> en aquellas áreas cuyas nuevas determinaciones, según la Modificación Menor propuesta, supongan alteración del régimen vigente, salvo que las determinaciones aprobadas inicialmente sean menos restrictivas o limitativas que las del planeamiento en vigor.</text:p>
      <text:p text:style-name="P37"><text:span text:style-name="T2">SEXTO.- </text:span>Notificar la resolución que se adopte a la entidad LPA STUDIO, S.L.P., en calidad de equipo redactor de la modificación.</text:p>
      <text:p text:style-name="P37">El presente informe se emite con <text:span text:style-name="T2">nota de conformidad del Secretario General de Corporación, </text:span>de conformidad con lo establecido en el <text:span text:style-name="T2">artículo 3.4 del Real Decreto 128/2018, de 16 de marzo. </text:span>Es cuanto tengo a bien informar a los efectos oportunos, según mi leal saber y entender desde el punto de vista jurídico y sin perjuicio de otro informe mejor fundado en derecho, quedando a salvo en cualquier caso, los pronunciamientos a que haya lugar por parte de la Corporación del Ayuntamiento de Mogán</text:p>
      <text:p text:style-name="P38">En Mogán, a la fecha de la firma electrónica</text:p>
      <text:p text:style-name="P38">Fdo.: Dalia E. González Martín</text:p>
      <text:p text:style-name="P38">Letrada</text:p>
      <text:p text:style-name="P38">Jefa del Servicio de Urbanismo</text:p>
      <text:p text:style-name="P38">(S. Decreto nº 4295/2022, de 5 de septiembre)”</text:p>
      <text:p text:style-name="P38"/>
      <text:p text:style-name="P64"><text:tab/>El asunto tratado se incorpora como videoacta digital firmada electrónicamente por la Secretaría (a la que se accede a través del enlace web que se describe a continuación), acuerdo adoptado en sesión plenaria celebrada el 22/03/2018. Abierto el turno de intervenciones, se produjeron las siguientes: </text:p>
      <text:p text:style-name="P63"><text:span text:style-name="T71"><text:tab/></text:span><text:a xlink:type="simple" xlink:href="http://videoactas.mogan.es/?meeting=video_202101290000000000_FH.mp4&amp;topic=1" text:style-name="Internet_20_link" text:visited-style-name="Visited_20_Internet_20_Link"><text:span text:style-name="T71">http://videoactas.mogan.es/?meeting=video_202409060000000000_FH.mp4&amp;topic=4</text:span></text:a></text:p>
      <text:p text:style-name="P67"><text:tab/>Sometida a votación la propuesta dictaminada queda aprobada por diecinueve (19) votos a favor; diesiciete (17) de JUNTOS POR MOGÁN y dos (2) de NC-FAC, y dos (2) abstenciones del PSOE.</text:p>
      <text:p text:style-name="P97"/>
      <text:p text:style-name="P97"/>
      <text:p text:style-name="P97"/>
      <text:p text:style-name="P97"/>
      <text:p text:style-name="Standard"><text:span text:style-name="Strong_20_Emphasis"><text:span text:style-name="T74"><text:tab/></text:span></text:span><text:span text:style-name="Strong_20_Emphasis"><text:span text:style-name="T69">5. Expte. 16264/2023. Convenio urbanístico entre el Ayuntamiento de Mogán y las entidades Maspalomas Horizonte, S.L., y Destreza Global, S.L., para la parcela sita en c/Guacimara, en Altos de Arguineguín.</text:span></text:span></text:p>
      <text:p text:style-name="Standard"><text:span text:style-name="Strong_20_Emphasis"><text:span text:style-name="T68"/></text:span></text:p>
      <text:p text:style-name="P35"><text:tab/>Por mi el secretario, se da cuenta de la propuesta, cuyo tenor literal es el siguiente:</text:p>
      <text:p text:style-name="P21"/>
      <text:p text:style-name="P21">“JUAN MENCEY NAVARRO ROMERO, Teniente de Alcalde del Área de Gobierno de Urbanismo, Promoción Turística y Seguridad, con competencias en materia de Urbanismo, Seguridad Ciudadana, Asesoría Jurídica y Mediación, Recursos Humanos y Recogida de Residuos, de acuerdo con el decreto n.º 2023/3349 de 19 de junio. </text:p>
      <text:p text:style-name="Text_20_body"><text:span text:style-name="T71">Visto el informe jurídico emitido por el Técnico de Administración General D. Héctor Cachero Quevedo, de fecha 29/8/2024 (CSV </text:span><text:a xlink:type="simple" xlink:href="https://oat.mogan.es:8448/ventanilla/web/validacionFirmas.do?opcion=1&amp;modo=3&amp;csv=s006754aa9281e17bfa07e80d3080830D" text:style-name="Internet_20_link" text:visited-style-name="Visited_20_Internet_20_Link"><text:span text:style-name="T71">s006754aa9281e17bfa07e80d3080830D</text:span></text:a><text:span text:style-name="T71">) que literalmente dice: </text:span></text:p>
      <text:p text:style-name="P39"><text:span text:style-name="T2">HÉCTOR CACHERO QUEVEDO, </text:span>Técnico de Administración General, visto el texto inicial del Convenio Urbanístico entre el Ayuntamiento de Mogán y las entidades Maspalomas Horizontel SL y Destreza Global SL para las parcelas sitas en c/ Guacimara en Altos de Arguineguín.- Referencia Catastral: 2228504DR3722S0001HP 35013A007006160000PH, y al amparo de lo dispuesto en el artículo 212 del Reglamento Orgánico Municipal, se emite el presente <text:span text:style-name="T2">INFORME JURÍDICO</text:span>, sobre la base de los siguientes,</text:p>
      <text:p text:style-name="P40"><text:soft-page-break/>ANTECEDENTES DE HECHO</text:p>
      <text:p text:style-name="P39"><text:span text:style-name="T2">PRIMERO.- </text:span>Con fecha 28/11/2023 (Reg. Entrada18085), D. Domingo Jorge Gordillo Luján, en representación de Maspalomas Horizonte SL, presenta escrito en virtud del cual aporta la siguiente documentación: </text:p>
      <text:p text:style-name="P39">Texto solicitud. </text:p>
      <text:p text:style-name="P39">Propuesta de Convenio. </text:p>
      <text:p text:style-name="P39"><text:span text:style-name="T2">SEGUNDO.- </text:span>Con fecha 09/02/2024, se emite informe técnico con CSV n.ºO006754aa930090f0b907e8366020b078 , en el que se realizan una serie de consideraciones a la propuesta de convenio presentada, notificándose al interesado en fecha 15/02/2024 (Reg.Salida 2635), siendo leída dicha notificación en fecha 21/02/2024. </text:p>
      <text:p text:style-name="P39"><text:span text:style-name="T2">TERCERO.- </text:span>Con fecha 02/05/2024 (Reg.Entrada 6760), el interesado presenta escrito en virtud del cual aporta la siguiente documentación:</text:p>
      <text:p text:style-name="P39">Escrito solicitud. </text:p>
      <text:p text:style-name="P39">Escritura de constitución sociedad. </text:p>
      <text:p text:style-name="P39">CIF empresa. </text:p>
      <text:p text:style-name="P39">Propuesta de Convenio. </text:p>
      <text:p text:style-name="P39">Planos. </text:p>
      <text:p text:style-name="P39"><text:span text:style-name="T2">CUARTO.- </text:span>Con fecha 19/07/2024 (Reg.Entrada 11301), se presenta escrito por parte de D. Juan Manuel Rodriguez del Moral, aportando poder de representación. </text:p>
      <text:p text:style-name="P56"><text:span text:style-name="T19">QUINTO.- </text:span><text:span text:style-name="T20">Con fecha 23/08/2024 la técnico municipal Dª. Carina Isabel Hernández García emitió Informe Técnico con CSV </text:span><text:a xlink:type="simple" xlink:href="https://oat.mogan.es:8448/ventanilla/web/validacionFirmas.do?opcion=1&amp;modo=3&amp;csv=m006754aa92a170bc5007e81dc080c23y" text:style-name="Internet_20_link" text:visited-style-name="Visited_20_Internet_20_Link"><text:span text:style-name="T72">m006754aa92a170bc5007e81dc080c23y</text:span></text:a><text:span text:style-name="T18"> </text:span><text:span text:style-name="T20">en el que, además de contenter la memoria justificativa exigida en los artículos 50.1 y 289 de la Ley 40/2015, de 1 de octubre, del Régimen Jurídico del Sector Público (LRJSP) y de la Ley 4/2017, de 13 de julio, del Suelo y de los Espacios Naturales Protegidos de Canarias (LSENPC), respectivamente, se concluyó lo siguiente: </text:span></text:p>
      <text:p text:style-name="P39">En virtud de lo expuesto en las precedentes consideraciones técnicas, quien suscribe no aprecia óbice para la suscripción del convenio proyectado, habiéndose justificado, por otra parte y a través del presente, el interés público, la necesidad y oportunidad, el impacto económico, y el carácter no contractual del presente convenio.</text:p>
      <text:p text:style-name="P39">A los anteriores hechos le son de aplicación las siguientes,</text:p>
      <text:p text:style-name="P40">CONSIDERACIONES JURÍDICAS</text:p>
      <text:p text:style-name="P44"><text:span text:style-name="T2">PRIMERA.- </text:span>La legislación aplicable al presente supuesto viene determinada, en síntesis, por:</text:p>
      <text:list xml:id="list1966345018462929921" text:style-name="L20">
        <text:list-item>
          <text:list>
            <text:list-item>
              <text:p text:style-name="P207">Los artículos 288 y siguientes de la Ley 4/2017, de 13 de julio, del Suelo y de los Espacios Naturales Protegidos de Canarias (en adelante, LSENPC).</text:p>
            </text:list-item>
          </text:list>
        </text:list-item>
      </text:list>
      <text:list xml:id="list7801907301441574496" text:style-name="L21">
        <text:list-item>
          <text:list>
            <text:list-item>
              <text:p text:style-name="P208">El artículo 49 a 54 del Decreto 183/2018, de 26 de diciembre, por el que se aprueba el Reglamento de Gestión y Ejecución del Planeamiento de Canarias (en adelante, RGEPC).</text:p>
            </text:list-item>
          </text:list>
        </text:list-item>
      </text:list>
      <text:list xml:id="list4080863460236397453" text:style-name="L22">
        <text:list-item>
          <text:list>
            <text:list-item>
              <text:p text:style-name="P209">El artículo 50 de la Ley <text:span text:style-name="T52">40/2015, de 1 de Octubre, de Régimen Jurídico del Sector Público (en adelante, LRJSP).</text:span></text:p>
            </text:list-item>
          </text:list>
        </text:list-item>
      </text:list>
      <text:p text:style-name="P23"><text:span text:style-name="T53">SEGUNDA.- </text:span><text:span text:style-name="T52">De conformidad con lo reseñado en el apartado anterior, debemos remitirnos a la </text:span>regulación específica de los Convenios Urbanísticos, la cual viene configurada en el Título V, Capítulo VIII, Sección 3 de la LSENPC, concretamente en los artículos 288 a 294, así como en los artículos 49 y siguientes del RGEPC. </text:p>
      <text:p text:style-name="P23">En efecto, el artículo <text:span text:style-name="T2">288 de la LSENPC</text:span>, expone que &lt;&lt;la Administración de la comunidad, los cabildos insulares y los municipios, así como sus organizaciones adscritas y dependientes, y las demás organizaciones por ellos creadas conforme a esta ley, <text:span text:style-name="T2">podrán suscribir</text:span>, conjunta o separadamente, y siempre en el ámbito de sus respectivas esferas de competencia, <text:span text:style-name="T2">convenios </text:span>con personas públicas o privadas, tengan estas o no la condición de propietarios de los terrenos, construcciones o edificaciones correspondientes, <text:span text:style-name="T2">para la preparación de toda clase de actos y resoluciones en procedimientos instruidos en el ámbito de aplicación de esta ley</text:span>, incluso antes de la iniciación formal de estos, así como también para la sustitución de aquellas resoluciones. La habilitación a la que se refiere el párrafo anterior se entenderá sin perjuicio de las efectuadas por disposiciones específicas de esta ley. El régimen establecido en este capítulo será aplicable a los convenios concluidos sobre la base de estas en <text:soft-page-break/>todo lo que no las contradiga.2. La negociación, la celebración y el cumplimiento de los convenios a que se refiere el apartado anterior se regirán por los principios de transparencia y publicidad&gt;&gt;.</text:p>
      <text:p text:style-name="P23">En desarrollo del anterior precepto, el <text:span text:style-name="T2">artículo 49 del Decreto 183/2018 de 26 de diciembre por el que se aprueba el Reglamento de Gestión y Ejecución del Planeamiento de Canarias</text:span>, ha dispuesto en sus apartados 1 y 2:&lt;&lt;1.La Administración de la Comunidad Autónoma, los Cabildos insulares y los Municipios, así como sus organizaciones adscritas y dependientes y las demás organizaciones por ellos creadas conforme a dicha Ley, podrán suscribir, conjunta o separadamente, y siempre en el ámbito de sus respectivas esferas de competencias, convenios con personas públicas o privadas, tengan estas o no la condición de propietarios de los terrenos, construcciones o edificaciones correspondientes, para la preparación de toda clase de actos y resoluciones en procedimientos instruidos tanto para la aprobación de instrumentos de planeamiento como <text:span text:style-name="T2">de ejecución de los mismos</text:span>, incluso antes de la iniciación formal de estos, así como también para la sustitución de aquellas resoluciones, sobre la base y el respeto de los principios de transparencia y publicidad. 2. En los procedimientos de ejecución del planeamiento, los convenios urbanísticos constituyen instrumentos suscritos entre la Administración actuante y los particulares titulares del terreno afecto a un ámbito, sector o unidad de actuación o, en su caso, con la entidad<text:span text:style-name="T52"> </text:span><text:span text:style-name="T9">urbanística encargada de la gestión en el que, además, de posibilitar la transformación registral del suelo afecto, se contienen pactos y condiciones para proceder a la ejecución de la urbanización así como la recepción y conservación de la misma&gt;&gt;.</text:span></text:p>
      <text:p text:style-name="P44">Por otro lado, el <text:span text:style-name="T2">artículo 289 </text:span>de la citada Ley exige que &lt;&lt;todo Convenio debe ir acompañado de una memoria justificativa donde se analice su necesidad y oportunidad, su impacto económico, el carácter no contractual de la actividad, así como el resto de requisitos que establezca la legislación&gt;&gt;. En el mismo sentido se ha pronunciado el artículo <text:span text:style-name="T53">50 de la LRJSP </text:span><text:span text:style-name="T52">estableciendo como trámite preceptivo para la suscripción de Convenios la realización de una memoria justificativa que lo acompañe done se analicen los aspectos mencionados anteriormente. P</text:span>or este motivo, como ya se ha adelantado en los antecedentes de hecho del presente informe, además del texto del convenio urbanístico negociado entre las partes, en el informe de la técnico municipal que obra en el exediente consta la citada memoria justificativa preceptiva.</text:p>
      <text:p text:style-name="P44"><text:span text:style-name="T2">TERCERO.- </text:span>En cuanto a la <text:span text:style-name="T2">celebración y perfeccionamiento de los Convenios</text:span>, el <text:span text:style-name="T2">artículo 291 de la LSENPC </text:span>recoge, expresamente:&lt;&lt;1. Los convenios que deben acompañarse como documentación en el procedimiento para el establecimiento y adjudicación de los sistemas privados se aprobarán en dicho procedimiento con las garantías previstas en el mismo. 2. Cuando se apruebe fuera del caso previsto en el apartado anterior, <text:span text:style-name="T2">una vez negociado y suscrito, el texto inicial de los convenios sustitutorios de resoluciones deberá someterse a información pública mediante anuncio publicado en el Boletín Oficial de Canarias o en el Boletín Oficial de la Provincia, según proceda, y en, al menos, dos de los periódicos de mayor difusión en la isla, por un periodo mínimo de dos meses.</text:span>3. Cuando la negociación de un convenio coincida con la tramitación del procedimiento de aprobación de un instrumento de ordenación o de ejecución de este con el que guarde directa relación, deberá incluirse el texto íntegro del convenio en la documentación sometida a la información pública propia de dicho procedimiento.4. Tras la información pública, el órgano que hubiera negociado el convenio deberá, a la vista de las alegaciones, elaborar una propuesta de texto definitivo del convenio, de la que se dará vista a la persona o las personas que hubieran negociado y suscrito el texto inicial para su aceptación, la formulación de reparos o, en su caso, renuncia&gt;&gt;.</text:p>
      <text:p text:style-name="P44">Así las cosas, tras aprobarse el texto inicial del Convenio, por órgano competente, el mismo deberá ser sometido a <text:span text:style-name="T2">información pública </text:span>mediante anuncio publicado el en Boletín Oficial de Canarias o en el Boletín Oficial de la Provincia, según proceda, y en, al menos, dos de los periódicos de mayor difusión en la isla, por un <text:span text:style-name="T2">período mínimo de dos meses</text:span>.</text:p>
      <text:p text:style-name="P44">Si transcurrido dicho plazo se presentaran alegaciones, se elaborará una propuesta de texto definitivo del Convenio de la que se dará vista a la persona o personas que hubieran negociado y suscrito el texto inicial para su aceptación, la formulación de reparos o, en su caso, renuncia.</text:p>
      <text:p text:style-name="P44">En el supuesto de que no se hubieran presentado reclamaciones o sugerencias, se entenderá definitivamente adoptado el acuerdo, hasta entonces provisional, sin necesidad de un nuevo acuerdo del órgano competente; todo ello de conformidad con lo establecido en el artículo 49 de la Ley 7/1985, de 2 de abril, Reguladora de las Bases del Régimen Local.</text:p>
      <text:p text:style-name="P44"><text:soft-page-break/>Por su parte, el artículo 52.3 RGEPC y el artículo 292.3 de la LSENPC disponen que &lt;&lt;los Convenios se entenderán aprobados una vez hayan transcurridos tres meses desde que hubiera finalizado el plazo de información pública sin que hubiera recaído resolución expresa&gt;&gt;.</text:p>
      <text:p text:style-name="P44"><text:span text:style-name="T56">CUARTO.- </text:span><text:span text:style-name="T55">De conformidad con lo establecido en el artículo 292.2.c) de la LSENPC en relación con el artículo 22.2.c) de la Ley 7/1985, de 2 de abril Reguladora de las Bases del Régimen Local (LBRL) en cuanto a la competencia para aprobar un Convenio Urbanístico, le corresponde esta prerrogativa al Pleno municipal, máximo órgano colegiado de esta administración; requiriéndose el voto favorable de la mayoría absoluta del número legal de miembros de la Corporación tal y como dispone el artículo 47.2.ll) de la LBRL.</text:span></text:p>
      <text:p text:style-name="P60">Visto cuanto antecede, se considera que el expediente ha seguido la tramitación establecida en la legislación aplicable, por lo que, de conformidad con lo establecido en el artículo 212 del Reglamento Orgánico Municipal del Ayuntamiento de Mogán, se tiene a bien elevar a la consideración al Pleno, la siguiente</text:p>
      <text:p text:style-name="P61">PROPUESTA DE RESOLUCIÓN</text:p>
      <text:p text:style-name="P56"><text:span text:style-name="T58">PRIMERO. </text:span><text:span text:style-name="T59">Ratificar y aprobar el Texto inicial del Convenio Urbanístico negociado entre el Ayuntamiento de Mogán y las sociedades mercantiles </text:span><text:span text:style-name="T58">MASPALOMAS HORIZONTE, SL y DESTREZA GLOBAL, SL; </text:span><text:span text:style-name="T59">ambas representadas por D. Domingo Jorge Gordillo Luján, para llevar a cabo las actuaciones pretendidas en las </text:span><text:span text:style-name="T20">las parcelas sitas en c/ Guacimara en Altos de Arguineguín.- Referencia Catastral: 2228504DR3722S0001HP 35013A007006160000PH, en el término municipal de Mogán; que se adjunta de forma electrónica como </text:span><text:span text:style-name="T21">Anexo</text:span><text:span text:style-name="T20"> </text:span><text:span text:style-name="T18">por medio de su CSV: </text:span><text:a xlink:type="simple" xlink:href="https://oat.mogan.es:8448/ventanilla/web/validacionFirmas.do?opcion=1&amp;modo=3&amp;csv=s006754aa93702172ae07e83e3050d0dJ" text:style-name="Internet_20_link" text:visited-style-name="Visited_20_Internet_20_Link"><text:span text:style-name="T20">s006754aa93702172ae07e83e3050d0dJ</text:span></text:a><text:span text:style-name="T18">.</text:span></text:p>
      <text:p text:style-name="P44"><text:span text:style-name="T2">SEGUNDO</text:span>.- Someter a información pública el texto inicial del Convenio, mediante su publicación en el Boletín Oficial de la Provincia y en al menos dos de los periódicos de mayor difusión de la isla, por un período mínimo de dos meses.</text:p>
      <text:p text:style-name="P44"><text:span text:style-name="T2">TERCERO.- </text:span>Aprobar definitivamente el Convenio, una vez transcurrido el plazo de exposición pública anterior, resolviendo las reclamaciones que se hubieran presentado. En el supuesto de que no se presenten reclamaciones en el plazo conferido, el acuerdo provisional se entenderá elevado automáticamente a definitivo, sin que sea necesario adoptar un nuevo acuerdo plenario.</text:p>
      <text:p text:style-name="P44"><text:span text:style-name="T2">CUARTO.- </text:span>Notificar la resolución que se adopte a las partes implicadas y facultar a la Alcaldía para</text:p>
      <text:p text:style-name="P44">la firma del convenio, que se formalizará mediante documento administrativo, sin perjuicio de la inscripción en el Registro de la Propiedad de los actos y condiciones que lo requieran, conforme a la legislación urbanística e hipotecaria vigente.</text:p>
      <text:p text:style-name="P44">El presente informe se emite con <text:span text:style-name="T2">nota de conformidad del Secretario General </text:span>de la Corporación, de conformidad con lo establecido en el <text:span text:style-name="T2">artículo 3.4 del Real Decreto 128/2018, de 16 de marzo</text:span>. Es cuanto tengo a bien informar a los efectos oportunos, según mi leal saber y entender desde el punto de vista jurídico y sin perjuicio de otro informe mejor fundado en derecho, quedando a salvo en cualquier caso, los pronunciamientos a que haya lugar por parte de la Corporación del Ayuntamiento de Mogán.</text:p>
      <text:p text:style-name="P44">No obstante, la Corporación acordará lo que estime pertinente en Mogán a la fecha de la firma electrónica.</text:p>
      <text:p text:style-name="P62">En Mogán, a fecha de firma electrónica.</text:p>
      <text:p text:style-name="P51">Considerando que la adopción de este acuerdo es competencia del <text:span text:style-name="T2">Pleno</text:span>, en su virtud y conforme a tales antecedentes <text:span text:style-name="T2">PROPONGO:</text:span></text:p>
      <text:p text:style-name="P56"><text:span text:style-name="T60">PRIMERO. </text:span><text:span text:style-name="T61">Ratificar y aprobar el Texto inicial del Convenio Urbanístico negociado entre el Ayuntamiento de Mogán y las sociedades mercantiles </text:span><text:span text:style-name="T60">MASPALOMAS HORIZONTE, SL y DESTREZA GLOBAL, SL; </text:span><text:span text:style-name="T61">ambas representadas por D. Domingo Jorge Gordillo Luján, para llevar a cabo las actuaciones pretendidas en las </text:span><text:span text:style-name="T18">las parcelas sitas en c/ Guacimara en Altos de Arguineguín.- Referencia Catastral: 2228504DR3722S0001HP 35013A007006160000PH, en el término municipal de Mogán; que se adjunta de forma electrónica como </text:span><text:span text:style-name="T31">Anexo</text:span><text:span text:style-name="T18"> por medio de su CSV: </text:span><text:a xlink:type="simple" xlink:href="https://oat.mogan.es:8448/ventanilla/web/validacionFirmas.do?opcion=1&amp;modo=3&amp;csv=s006754aa93702172ae07e83e3050d0dJ" text:style-name="Internet_20_link" text:visited-style-name="Visited_20_Internet_20_Link"><text:span text:style-name="T71">s006754aa93702172ae07e83e3050d0dJ</text:span></text:a><text:span text:style-name="T18">.</text:span></text:p>
      <text:p text:style-name="P50"><text:span text:style-name="T2">SEGUNDO</text:span>.- Someter a información pública el texto inicial del Convenio, mediante su publicación en el Boletín Oficial de la Provincia y en al menos dos de los periódicos de mayor difusión de la isla, por un período mínimo de dos meses.</text:p>
      <text:p text:style-name="P50"><text:span text:style-name="T2">TERCERO.- </text:span>Aprobar definitivamente el Convenio, una vez transcurrido el plazo de exposición pública anterior, resolviendo las reclamaciones que se hubieran presentado. En el supuesto de que no se presenten reclamaciones en el plazo conferido, el acuerdo provisional se entenderá elevado automáticamente a definitivo, sin que sea necesario adoptar un nuevo acuerdo plenario.</text:p>
      <text:p text:style-name="P50"><text:span text:style-name="T2">CUARTO.- </text:span>Notificar la resolución que se adopte a las partes implicadas y facultar a la Alcaldía para</text:p>
      <text:p text:style-name="P50"><text:soft-page-break/>la firma del convenio, que se formalizará mediante documento administrativo, sin perjuicio de la inscripción en el Registro de la Propiedad de los actos y condiciones que lo requieran, conforme a la legislación urbanística e hipotecaria vigente.”</text:p>
      <text:p text:style-name="P50"/>
      <text:p text:style-name="P64"><text:tab/>El asunto tratado se incorpora como videoacta digital firmada electrónicamente por la Secretaría (a la que se accede a través del enlace web que se describe a continuación), acuerdo adoptado en sesión plenaria celebrada el 22/03/2018. Abierto el turno de intervenciones, se produjeron las siguientes: </text:p>
      <text:p text:style-name="P63"><text:span text:style-name="T71"><text:tab/></text:span><text:a xlink:type="simple" xlink:href="http://videoactas.mogan.es/?meeting=video_202101290000000000_FH.mp4&amp;topic=1" text:style-name="Internet_20_link" text:visited-style-name="Visited_20_Internet_20_Link"><text:span text:style-name="T71">http://videoactas.mogan.es/?meeting=video_202409060000000000_FH.mp4&amp;topic=5</text:span></text:a></text:p>
      <text:p text:style-name="P64"><text:tab/>Sometida a votación la propuesta dictaminada queda aprobada por diecisiete (17) votos a favor de JUNTOS POR MOGÁN y cuatro (4) abstenciones del GRUPO MIXTO ( PSOE, NC-FAC).</text:p>
      <text:p text:style-name="P21"/>
      <text:p text:style-name="P21"/>
      <text:p text:style-name="Standard"><text:span text:style-name="Strong_20_Emphasis"><text:span text:style-name="T74"><text:tab/></text:span></text:span><text:span text:style-name="Strong_20_Emphasis"><text:span text:style-name="T69">6. Expte. 12659/2024. Propuesta municipal para incluir en el Plan de Cooperación con los Ayuntamientos 2024-2027, anualidad 2025, la actuación Asfaltados en Avda. La Constitución, C/El Drago, y subida C/San Antonio de Padua, Mogán - T. M. de Mogán. Ref.: 24-OBR-37.</text:span></text:span></text:p>
      <text:p text:style-name="Standard"><text:span text:style-name="Strong_20_Emphasis"><text:span text:style-name="T68"/></text:span></text:p>
      <text:p text:style-name="P55"><text:span text:style-name="Strong_20_Emphasis"><text:span text:style-name="T78">Por mi el secretario, se da cuenta de la propuesta, cuyo tenor literal es el siguiente:</text:span></text:span></text:p>
      <text:p text:style-name="P55"><text:span text:style-name="Strong_20_Emphasis"><text:span text:style-name="T27"/></text:span></text:p>
      <text:p text:style-name="P126"><text:span text:style-name="Strong_20_Emphasis"><text:span text:style-name="T89"><text:tab/>“JUAN ERNESTO HERNÁNDEZ CRUZ</text:span></text:span><text:span text:style-name="Fuente_20_de_20_párrafo_20_predeter."><text:span text:style-name="T90">,</text:span></text:span><text:span text:style-name="Fuente_20_de_20_párrafo_20_predeter."><text:span text:style-name="T91"> </text:span></text:span><text:span text:style-name="Fuente_20_de_20_párrafo_20_predeter."><text:span text:style-name="T90">Teniente Alcalde del Área de Gobierno de Medio Ambiente, Servicios Públicos, Obras Públicas y Embellecimiento, con competencias en materia de Obras Públicas, Hacienda y Aguas; Preside el Consejo de Administración de Mogán Gestión, S.L.U., (según Decreto nº 2023/3349, de fecha 19 de junio de 2023)</text:span></text:span><text:span text:style-name="T79">,</text:span><text:span text:style-name="T90"> en relación con el Plan de Cooperación con los Ayuntamientos. </text:span><text:span text:style-name="T92">Anualidad 2025</text:span><text:span text:style-name="T90">; tiene a bien emitir la siguiente:</text:span></text:p>
      <text:p text:style-name="P145"/>
      <text:p text:style-name="P145"/>
      <text:p text:style-name="P17">PROPUESTA MUNICIPAL PARA EL PLAN DE COOPERACIÓN CON LOS AYUNTAMIENTOS 2024-2027. ANUALIDAD 2025.</text:p>
      <text:p text:style-name="P147"/>
      <text:p text:style-name="P147"/>
      <text:p text:style-name="P150"><text:span text:style-name="T4">1.- ANTECEDENTES</text:span>.</text:p>
      <text:p text:style-name="P150"/>
      <text:p text:style-name="P143">1.1.- Visto lo establecido en las Bases Reguladoras del Plan de Cooperación con los Ayuntamientos 2024 – 2027; aprobadas por el Pleno del Cabildo de Gran Canaria, en sesión ordinaria celebrada el día 27 de octubre de 2023; y en las que se señala, entre otros: </text:p>
      <text:p text:style-name="P143">«(..)</text:p>
      <text:p text:style-name="P143"/>
      <text:p text:style-name="P157">El Plan de Cooperación con los Ayuntamientos, prevé una inversión total de 60 millones de euros para el periodo 2024 -2027, habiéndole sido asignado al <text:span text:style-name="T3">Municipio de Mogán</text:span>, de acuerdo con los criterios de distribución establecidos en la Base 4 de las Bases que regulan el Plan, un total de <text:span text:style-name="T3">1.786.517,92 euros</text:span> para el conjunto de los cuatro años, con la siguiente distribución anual:</text:p>
      <text:p text:style-name="P157"/>
      <table:table table:name="Tabla9" table:style-name="Tabla9">
        <table:table-column table:style-name="Tabla9.A"/>
        <table:table-column table:style-name="Tabla9.B"/>
        <table:table-column table:style-name="Tabla9.C"/>
        <table:table-column table:style-name="Tabla9.D"/>
        <table:table-column table:style-name="Tabla9.E"/>
        <table:table-row>
          <table:table-cell table:style-name="Tabla9.A1" office:value-type="string">
            <text:p text:style-name="P11">TOTAL</text:p>
          </table:table-cell>
          <table:table-cell table:style-name="Tabla9.A1" office:value-type="string">
            <text:p text:style-name="P11">2024</text:p>
          </table:table-cell>
          <table:table-cell table:style-name="Tabla9.A1" office:value-type="string">
            <text:p text:style-name="P12">2025</text:p>
          </table:table-cell>
          <table:table-cell table:style-name="Tabla9.A1" office:value-type="string">
            <text:p text:style-name="P11">2026</text:p>
          </table:table-cell>
          <table:table-cell table:style-name="Tabla9.E1" office:value-type="string">
            <text:p text:style-name="P11">2027</text:p>
          </table:table-cell>
        </table:table-row>
        <table:table-row>
          <table:table-cell table:style-name="Tabla9.A2" office:value-type="string">
            <text:p text:style-name="P99">1.786.517,92</text:p>
          </table:table-cell>
          <table:table-cell table:style-name="Tabla9.A2" office:value-type="string">
            <text:p text:style-name="P101">446.629,48</text:p>
          </table:table-cell>
          <table:table-cell table:style-name="Tabla9.A2" office:value-type="string">
            <text:p text:style-name="P99">446.629,48</text:p>
          </table:table-cell>
          <table:table-cell table:style-name="Tabla9.A2" office:value-type="string">
            <text:p text:style-name="P101">446.629,48</text:p>
          </table:table-cell>
          <table:table-cell table:style-name="Tabla9.E2" office:value-type="string">
            <text:p text:style-name="P101">446.629,48</text:p>
          </table:table-cell>
        </table:table-row>
      </table:table>
      <text:p text:style-name="P157"/>
      <text:p text:style-name="P158"><text:span text:style-name="T93">Por tanto, el Ayuntamiento formulará su propuesta de actuaciones dentro de este </text:span><text:span text:style-name="T104">marco financiero y de acuerdo con los criterios de prioridad señalados en las Bases 6, 7, 8 y 9. Una vez recibida la propuesta, las actuaciones serán analizadas y evaluadas conjuntamente por el Cabildo y ese Ayuntamiento con la finalidad de determinar las que </text:span><text:span text:style-name="T93">finalmente se incluyan en el PCA 2024-2027. Anualidad 2025.(...)&gt;&gt;.</text:span></text:p>
      <text:p text:style-name="P16"/>
      <text:p text:style-name="P159"><text:soft-page-break/></text:p>
      <text:p text:style-name="P150"><text:span text:style-name="T4">2.- PROPUESTA MUNICIPAL PARA EL PLAN DE COOPERACIÓN CON LOS AYUNTAMIENTOS. 2024–2027. Anualidad 2025</text:span>.</text:p>
      <text:p text:style-name="P145"><text:tab/></text:p>
      <text:p text:style-name="P144">Elevar al Pleno Municipal para su aprobación si procede:</text:p>
      <text:p text:style-name="P144"/>
      <text:p text:style-name="P144"/>
      <text:p text:style-name="P144"/>
      <text:p text:style-name="P144"/>
      <text:p text:style-name="P148"><text:span text:style-name="T6">PRIMERO</text:span><text:span text:style-name="T87">.-</text:span><text:span text:style-name="T88"> </text:span></text:p>
      <text:p text:style-name="P151"/>
      <text:p text:style-name="P153">1. Proponer la siguiente relación de actuaciones a incluir en el Plan de Cooperación con los Ayuntamientos, cuyo detalle por anualidad, conceptos y financiación figura a continuación: </text:p>
      <text:p text:style-name="P103"/>
      <table:table table:name="Tabla10" table:style-name="Tabla10">
        <table:table-column table:style-name="Tabla10.A"/>
        <table:table-column table:style-name="Tabla10.B"/>
        <table:table-column table:style-name="Tabla10.C"/>
        <table:table-column table:style-name="Tabla10.D"/>
        <table:table-column table:style-name="Tabla10.E"/>
        <table:table-row table:style-name="Tabla10.1">
          <table:table-cell table:style-name="Tabla10.A1" table:number-rows-spanned="3" office:value-type="string">
            <text:p text:style-name="P104">Nº </text:p>
          </table:table-cell>
          <table:table-cell table:style-name="Tabla10.B1" table:number-rows-spanned="3" office:value-type="string">
            <text:p text:style-name="P104">Denominación</text:p>
            <text:p text:style-name="P104"/>
          </table:table-cell>
          <table:table-cell table:style-name="Tabla10.A1" table:number-rows-spanned="3" office:value-type="string">
            <text:p text:style-name="P160">Presupuesto Total</text:p>
          </table:table-cell>
          <table:table-cell table:style-name="Tabla10.D1" table:number-columns-spanned="2" office:value-type="string">
            <text:p text:style-name="P104">Distribución Financiación </text:p>
          </table:table-cell>
          <table:covered-table-cell/>
        </table:table-row>
        <table:table-row table:style-name="Tabla10.1">
          <table:covered-table-cell/>
          <table:covered-table-cell/>
          <table:covered-table-cell/>
          <table:table-cell table:style-name="Tabla10.D2" table:number-columns-spanned="2" office:value-type="string">
            <text:p text:style-name="P104">Anualidad 2025</text:p>
          </table:table-cell>
          <table:covered-table-cell/>
        </table:table-row>
        <table:table-row table:style-name="Tabla10.1">
          <table:covered-table-cell/>
          <table:covered-table-cell/>
          <table:covered-table-cell/>
          <table:table-cell table:style-name="Tabla10.D3" office:value-type="string">
            <text:p text:style-name="P104">Cabildo</text:p>
          </table:table-cell>
          <table:table-cell table:style-name="Tabla10.D2" office:value-type="string">
            <text:p text:style-name="P104">Ayuntamiento</text:p>
          </table:table-cell>
        </table:table-row>
        <table:table-row table:style-name="Tabla10.4">
          <table:table-cell table:style-name="Tabla10.A4" table:number-columns-spanned="5" office:value-type="string">
            <text:p text:style-name="P105">1.- Sección: Cooperación económica al establecimiento y adecuada prestación de los servicios mínimos obligatorios de competencia municipal.</text:p>
          </table:table-cell>
          <table:covered-table-cell/>
          <table:covered-table-cell/>
          <table:covered-table-cell/>
          <table:covered-table-cell/>
        </table:table-row>
        <table:table-row table:style-name="Tabla10.1">
          <table:table-cell table:style-name="Tabla10.A5" office:value-type="float" office:value="1">
            <text:p text:style-name="P101">1</text:p>
          </table:table-cell>
          <table:table-cell table:style-name="Tabla10.D3" table:number-columns-spanned="2" office:value-type="string">
            <text:p text:style-name="P100">“A<text:span text:style-name="T105">sfaltado en Avda. La Constitución, C/El Drago, y subida C/San Antonio, Mogán - T. M. de Mogán</text:span>”</text:p>
          </table:table-cell>
          <table:covered-table-cell/>
          <table:table-cell table:style-name="Tabla10.D3" office:value-type="string">
            <text:p text:style-name="P13">446.629,48 €</text:p>
          </table:table-cell>
          <table:table-cell table:style-name="Tabla10.E5" office:value-type="currency" office:currency="EUR" office:value="110152.56">
            <text:p text:style-name="P127">110.152,56 €</text:p>
          </table:table-cell>
        </table:table-row>
        <table:table-row table:style-name="Tabla10.1">
          <table:table-cell table:style-name="Tabla10.A4" table:number-columns-spanned="5" office:value-type="string">
            <text:p text:style-name="P105">2.- Sección: Cooperación económica a programas de desarrollo sostenible en el ámbito local.</text:p>
          </table:table-cell>
          <table:covered-table-cell/>
          <table:covered-table-cell/>
          <table:covered-table-cell/>
          <table:covered-table-cell/>
        </table:table-row>
        <table:table-row table:style-name="Tabla10.1">
          <table:table-cell table:style-name="Tabla10.D3" office:value-type="string">
            <text:p text:style-name="P128"/>
          </table:table-cell>
          <table:table-cell table:style-name="Tabla10.D3" table:number-columns-spanned="2" office:value-type="string">
            <text:p text:style-name="P100"/>
          </table:table-cell>
          <table:covered-table-cell/>
          <table:table-cell table:style-name="Tabla10.D3" office:value-type="string">
            <text:p text:style-name="P13"/>
          </table:table-cell>
          <table:table-cell table:style-name="Tabla10.E5">
            <text:p text:style-name="P127"/>
          </table:table-cell>
        </table:table-row>
        <table:table-row table:style-name="Tabla10.1">
          <table:table-cell table:style-name="Tabla10.A4" table:number-columns-spanned="5" office:value-type="string">
            <text:p text:style-name="P130">3.- Sección: Cooperación económica <text:s/>a programas de dinamización y diversificación de la actividad económica en los municipios. </text:p>
          </table:table-cell>
          <table:covered-table-cell/>
          <table:covered-table-cell/>
          <table:covered-table-cell/>
          <table:covered-table-cell/>
        </table:table-row>
        <table:table-row table:style-name="Tabla10.1">
          <table:table-cell table:style-name="Tabla10.D3" office:value-type="string">
            <text:p text:style-name="P128"/>
          </table:table-cell>
          <table:table-cell table:style-name="Tabla10.D3" office:value-type="string">
            <text:p text:style-name="P137"/>
          </table:table-cell>
          <table:table-cell table:style-name="Tabla10.D3" office:value-type="string">
            <text:p text:style-name="P138"/>
          </table:table-cell>
          <table:table-cell table:style-name="Tabla10.D3" office:value-type="string">
            <text:p text:style-name="P132"/>
          </table:table-cell>
          <table:table-cell table:style-name="Tabla10.D2" office:value-type="string">
            <text:p text:style-name="P129"/>
          </table:table-cell>
        </table:table-row>
        <table:table-row table:style-name="Tabla10.10">
          <table:table-cell table:style-name="Tabla10.A10" table:number-columns-spanned="2" office:value-type="string">
            <text:p text:style-name="P131">TOTAL (PCA 2025)</text:p>
          </table:table-cell>
          <table:covered-table-cell/>
          <table:table-cell table:style-name="Tabla10.C10" office:value-type="currency" office:currency="EUR" office:value="556782.04">
            <text:p text:style-name="P133">556.782,04 €</text:p>
          </table:table-cell>
          <table:table-cell table:style-name="Tabla10.A10" office:value-type="string">
            <text:p text:style-name="P136">446.629,48 €</text:p>
          </table:table-cell>
          <table:table-cell table:style-name="Tabla10.E10" office:value-type="currency" office:currency="EUR" office:value="110152.56">
            <text:p text:style-name="P136">110.152,56 €</text:p>
          </table:table-cell>
        </table:table-row>
      </table:table>
      <text:p text:style-name="P103"/>
      <text:p text:style-name="P153">2. Para selección de estas actuaciones se han tenido en cuenta los déficit en infraestructuras y equipamientos locales existentes en el municipio. </text:p>
      <text:p text:style-name="P155"/>
      <text:p text:style-name="P154"><text:span text:style-name="T6">SEGUNDO</text:span><text:span text:style-name="T87">.-</text:span></text:p>
      <text:p text:style-name="P152"/>
      <text:p text:style-name="P146">a)<text:span text:style-name="T97"> Remitir</text:span> al Excmo. Cabildo de Gran Canaria los proyectos de obra ya elaborados que se indican a continuación, con los presupuestos que, asimismo se expresan:</text:p>
      <text:p text:style-name="P103"/>
      <table:table table:name="Tabla11" table:style-name="Tabla11">
        <table:table-column table:style-name="Tabla11.A"/>
        <table:table-column table:style-name="Tabla11.B"/>
        <table:table-row table:style-name="Tabla11.1">
          <table:table-cell table:style-name="Tabla11.A1" office:value-type="string">
            <text:p text:style-name="P134">Denominación</text:p>
          </table:table-cell>
          <table:table-cell table:style-name="Tabla11.B1" office:value-type="string">
            <text:p text:style-name="P135">Presupuesto Total</text:p>
          </table:table-cell>
        </table:table-row>
        <table:table-row table:style-name="Tabla11.1">
          <table:table-cell table:style-name="Tabla11.A1" office:value-type="string">
            <text:p text:style-name="P100">“A<text:span text:style-name="T94">SFALTADO EN AVDA. LA CONSTITUCIÓN, C/EL DRAGO, Y SUBIDA C/SAN ANTONIO, MOGÁN - T. M. DE MOGÁN</text:span>”</text:p>
          </table:table-cell>
          <table:table-cell table:style-name="Tabla11.B2" office:value-type="string">
            <text:p text:style-name="P133">556.782,04 euros</text:p>
          </table:table-cell>
        </table:table-row>
      </table:table>
      <text:p text:style-name="P103"/>
      <text:p text:style-name="P149"><text:span text:style-name="T6">TERCERO</text:span><text:span text:style-name="T87">.- </text:span><text:span text:style-name="T106"><text:s/>Aportar a la Corporación Insular certificación acreditativa de que todas y cada una de las obras a ejecutar se adecúan al planeamiento municipal vigente y cuentan con la disponibilidad de los terrenos así como las autorizaciones, permisos <text:s/>y concesiones administrativas necesarias para el inicio de las obras dentro del ejercicio correspondiente. </text:span></text:p>
      <text:p text:style-name="P146"/>
      <text:p text:style-name="P149"><text:span text:style-name="T98">CUARTO</text:span><text:span text:style-name="T100">.-</text:span><text:span text:style-name="T102"> Este Ayuntamiento aportará con cargo a su presupuesto la cantidad de</text:span><text:span text:style-name="T95"> </text:span><text:span text:style-name="T96">110.152,56</text:span><text:span text:style-name="T98"> euros</text:span><text:span text:style-name="T102">, a fin de completar el coste total de las actuaciones incluidas en el presente Plan, a cuyo fin se remitirán certificaciones acreditativas de la consignación presupuestaria.</text:span></text:p>
      <text:p text:style-name="P156"/>
      <text:p text:style-name="P156"><text:span text:style-name="T99">QUINTO</text:span><text:span text:style-name="T101">.-</text:span><text:span text:style-name="T97"> Solicitar para este Ayuntamiento la gestión de la competencia para la contratación, ejecución y seguimiento de las obras incluidas en el Plan de Cooperación con los Ayuntamientos por estimar que esta corporación dispone de medios técnicos suficientes, aceptándola para aquellas actuaciones que el Cabildo Insular autorice en las condiciones y términos previstos en sus Bases Reguladoras. </text:span></text:p>
      <text:p text:style-name="P139"><text:tab/></text:p>
      <text:p text:style-name="P149"><text:span text:style-name="T6">SEXTO</text:span><text:span text:style-name="T87">.-</text:span><text:span text:style-name="T106"> El incumplimiento por parte de este Ayuntamiento en atender, en el momento adecuado, los pagos que se deriven de los compromisos aquí contraídos para la realización del Plan de Cooperación con los Ayuntamientos, faculta al Cabildo de Gran Canaria para que, sin requerimiento ni trámite alguno, pueda retener las cantidades necesarias de los recursos que le corresponden a esta Corporación provenientes del Bloque de Financiación Canario, o de cualquiera otros impuestos que sustituyan a aquellos. Esta facultad se hará extensiva a aquellos supuestos en que, por causas imputables a la Corporación <text:s/>Municipal, no se pueda contar con la totalidad de la financiación prevista para las actuaciones incluidas en el Plan, en el importe en que <text:s/>tal financiación sea exigible.</text:span></text:p>
      <text:p text:style-name="P146"><text:soft-page-break/></text:p>
      <text:p text:style-name="P149"><text:span text:style-name="T6">SÉPTIMO</text:span><text:span text:style-name="T87">.-</text:span><text:span text:style-name="T106"> Facultar a la Sra. Alcaldesa de la Corporación Municipal para que, una vez sancionado definitivamente el Plan y resuelta su financiación, realizar los trámites que se precisen hasta la culminación del presente expediente.</text:span></text:p>
      <text:p text:style-name="P146"/>
      <text:p text:style-name="P149"><text:span text:style-name="T6">OCTAVO</text:span><text:span text:style-name="T87">.-</text:span><text:span text:style-name="T106"> <text:s/>El presente acuerdo se convertirá en definitivo, salvo que se produzcan incidencias que no puedan ser resueltas por esta corporación.</text:span></text:p>
      <text:p text:style-name="P146"/>
      <text:p text:style-name="P149"><text:span text:style-name="T6">NOVENO</text:span><text:span text:style-name="T87">.- </text:span><text:span text:style-name="T103">Notificar la presente resolución a la Consejería de Área de Cooperación Institucional y Solidaridad – Servicio de Cooperación Institucional del Cabildo de Gran Canaria, y dar traslado de la misma a la Unidad Administrativa de Contratación, a la Unidad Administrativa de Intervención, y a la Unidad Administrativa de Obras Públicas, a los efectos oportunos.” </text:span></text:p>
      <text:p text:style-name="P146"/>
      <text:p text:style-name="P21"/>
      <text:p text:style-name="P64"><text:tab/>El asunto tratado se incorpora como videoacta digital firmada electrónicamente por la Secretaría (a la que se accede a través del enlace web que se describe a continuación), acuerdo adoptado en sesión plenaria celebrada el 22/03/2018. Abierto el turno de intervenciones, se produjeron las siguientes: </text:p>
      <text:p text:style-name="P63"><text:span text:style-name="T71"><text:tab/></text:span><text:a xlink:type="simple" xlink:href="http://videoactas.mogan.es/?meeting=video_202101290000000000_FH.mp4&amp;topic=1" text:style-name="Internet_20_link" text:visited-style-name="Visited_20_Internet_20_Link"><text:span text:style-name="T71">http://videoactas.mogan.es/?meeting=video_202409060000000000_FH.mp4&amp;topic=6</text:span></text:a></text:p>
      <text:p text:style-name="P69"><text:span text:style-name="T9"><text:tab/>Sometida a votación la propuesta dictaminada queda aprobada por </text:span><text:span text:style-name="T34">unanimidad.</text:span></text:p>
      <text:p text:style-name="P21"/>
      <text:p text:style-name="P21"/>
      <text:p text:style-name="Standard"><text:span text:style-name="Strong_20_Emphasis"><text:span text:style-name="T74"><text:tab/></text:span></text:span><text:span text:style-name="Strong_20_Emphasis"><text:span text:style-name="T69">7. Expte. 355803/2021. Declarar la necesidad de iniciar la modificación del contrato de Servicio público de recogida y transporte de residuos del término municipal de Mogán (17-GSP-01).</text:span></text:span></text:p>
      <text:p text:style-name="Standard"><text:span text:style-name="Strong_20_Emphasis"><text:span text:style-name="T68"/></text:span></text:p>
      <text:p text:style-name="P35"><text:tab/>Por mi el secretario, se da cuenta de la propuesta, cuyo tenor literal es el siguiente:</text:p>
      <text:p text:style-name="P21"/>
      <text:p text:style-name="P54"/>
      <text:p text:style-name="P22"><text:span text:style-name="T14">“D. Juan Mencey Navarro Romero</text:span><text:span text:style-name="T9">, Teniente de Alcalde del Área de Gobierno de Urbanismo, Promoción Turística y Seguridad, con competencias materia de Urbanismo, Seguridad Ciudadana, Asesoría Jurídica y Mediación, Recursos Humanos y Recogida de Residuos, según Decreto 2023/3349, de 19 de junio</text:span>, en atención a Declarar la necesidad de Iniciar la modificación del contrato <text:span text:style-name="T9">de </text:span><text:span text:style-name="T10">Servicio público de recogida y transporte de residuos del término municipal de Mogán (17-GSP-01)</text:span>, tiene a bien realizar la siguiente</text:p>
      <text:p text:style-name="P29">PROPUESTA </text:p>
      <text:p text:style-name="P22">Visto el informe de fecha 27 de agosto de 2023, suscrito por Dña. María Cecilia Santana Díaz,<text:span text:style-name="T9"> técnico municipal responsable del contrato de </text:span><text:span text:style-name="T10">Servicio público de recogida y transporte de residuos del término municipal de Mogán</text:span><text:span text:style-name="T9">, 17-GSP-01, según Decreto 2021/4053, de 12 de julio</text:span>, en relación al asunto epigrafiado, del siguiente tenor literal</text:p>
      <text:p text:style-name="P44">&lt;&lt;María Cecilia Santana Díaz, técnico municipal responsable del contrato de Servicio público de recogida y transporte de residuos del término municipal de Mogán, 17-GSP-01, según Decreto 2021/4053, de 12 de julio, en atención a informar sobre la necesidad de llevar a cabo los trámites para iniciar la modificación del mentado contrato, tiene a bien emitir el presente informe sobre la base de los siguientes</text:p>
      <text:p text:style-name="P27">ANTECEDENTES</text:p>
      <text:p text:style-name="P23"><text:span text:style-name="T2">Primero.- </text:span>El Pleno del Ayuntamiento de Mogán, en sesión ordinaria celebrada el día 28 de febrero de 2020 acordó, entre otras cuestiones, adjudicar el contrato del Servicio público de recogida y transporte de residuos del término municipal de Mogán, Ref.: 17-GSP-01, bajo la modalidad de concesión, tramitado mediante procedimiento abierto, tramitación urgente y sujeto a regulación armonizada, por un <text:soft-page-break/>plazo de vigencia de 10 años (con posibilidad de prórroga), a COINTER CONCESIONES, S.L. y PROYECTO AZATIA, S.L. entidades comprometidas a constituirse en Unión Temporal de Empresas, con C.I.F:B91239954 y C.I.F: B-35505163, respectivamente. </text:p>
      <text:p text:style-name="P24"><text:span text:style-name="T2">Segundo.- </text:span>El contrato fue formalizado con fecha 16 de junio de 2020.</text:p>
      <text:p text:style-name="P23"><text:span text:style-name="T2">Tercero.- </text:span>Con fecha 1 de septiembre de 2020 se firmó el Acta de inicio provisional del servicio. En dicho documento se recogía la existencia de medios provisionales suficientes para la prestación del servicio de manera adecuada durante el periodo de transición, de manera que en el tiempo que transcurriese inmediatamente posterior a la firma de dicho acta, la entidad adjudicataria fuese incorporando progresivamente los medios previstos en el Pliego de Prescripciones Técnicas Particulares (en adelante, PPTP) que rigen el contrato, así como en la oferta presentada por el adjudicatario durante la licitación. </text:p>
      <text:p text:style-name="P23"><text:span text:style-name="T2">Cuarto.- </text:span>Con fecha 10 de diciembre de 2020, la entidad Cointer Concesiones, S.L. comunica, mediante Registro de Entrada número 2021/13645, cambio de denominación social, pasando a denominarse AZ Servicios Urbanos y Medio Ambiente, SL. Como consecuencia de este cambio, se presenta por Registro de Entrada número 2021/5404, de fecha 19 de abril, documentación notarial en la que figura el cambio en la denominación de la UTE, pasando a ser AZ Servicios Urbanos y Medioambiente, S.L. y Proyecto Azatia, S.L., Unión Temporal de Empresas denominada UTE Mogán, con C.I.F. U01621903.</text:p>
      <text:p text:style-name="P56"><text:span text:style-name="T73">Quinto.- </text:span><text:span text:style-name="T72">Con fecha 31 de octubre de 2022 se firma acta definitiva de inicio del servicio, con carácter desfavorable y en disconformidad. Lo dispuesto por ambas partes puede ser consultado en el propio expediente, o bien mediante la comprobación en Sede Electrónica del Código Seguro de Verificación </text:span><text:a xlink:type="simple" xlink:href="https://oat.mogan.es:8448/ventanilla/web/validacionFirmas.do?opcion=1&amp;modo=3&amp;csv=0006754aa9191f0670707e62960a0d28J" text:style-name="Internet_20_link" text:visited-style-name="Visited_20_Internet_20_Link"><text:span text:style-name="T72">0006754aa9191f0670707e62960a0d28J</text:span></text:a><text:span text:style-name="T72">.</text:span></text:p>
      <text:p text:style-name="P23"><text:span text:style-name="T2">Sexto.- </text:span>Durante el transcurso del contrato, la legislación vigente en materia de residuos a nivel estatal ha cambiado, estableciendo como de recogida obligatoria para las entidades locales determinadas categorías de residuos que no lo eran cuando se celebró el contrato ya citado. A este respecto, la <text:span text:style-name="T9">Ley 7/2022, de 8 de abril, de residuos y suelos contaminados para una economía circular (en adelante, Ley de residuos), ha establecido un marco obligatorio para el Ayuntamiento de Mogán no previsto cuando se formalizó el contrato para la prestación del Servicio público de recogida y transporte de residuos del término municipal de Mogán. </text:span></text:p>
      <text:p text:style-name="P23">A los antecedentes expuestos les son de aplicación los siguientes</text:p>
      <text:p text:style-name="P27">FUNDAMENTOS JURÍDICOS</text:p>
      <text:p text:style-name="P23"><text:span text:style-name="T2">Primero.-</text:span> Forman parte vinculante del contrato Servicio público de recogida y transporte de residuos del término municipal de Mogán, Ref.: 17-GSP-01:</text:p>
      <text:p text:style-name="P23">Pliego de Prescripciones Técnicas Particulares del Servicio público de recogida y transporte de residuos del término municipal de Mogán, bajo la modalidad de concesión (en adelante, PPTP).</text:p>
      <text:p text:style-name="P23">Pliego de Cláusulas Administrativas Particulares que ha de regir la concesión del Servicio público de recogida y transporte de residuos del término municipal de Mogán (en adelante, PCAP).</text:p>
      <text:p text:style-name="P23">Proyecto básico de las Instalaciones para el servicio de recogida y transporte de residuos del Ayuntamiento de Mogán.</text:p>
      <text:p text:style-name="P23">La proposición presentada por el adjudicatario.</text:p>
      <text:p text:style-name="P23">La propia formalización del contrato.</text:p>
      <text:p text:style-name="P23"><text:span text:style-name="T2">Segundo.- </text:span>En lo que respecta a la normativa que le es de aplicación a la modificación del contrato, se determinará lo que proceda durante el propio procedimiento administrativo. </text:p>
      <text:p text:style-name="P23"><text:span text:style-name="T2">Tercero.-</text:span> La Ley de residuos ha establecido como novedad, la recogida separada obligatoria por parte de las entidades locales, de los siguientes residuos, en los plazos que se detallan:</text:p>
      <text:p text:style-name="P23"><text:span text:style-name="T2">Artículo 25. </text:span>Recogida separada de residuos para su valorización </text:p>
      <text:p text:style-name="P23">2. Para facilitar la preparación para la reutilización y el reciclado de alta calidad, de conformidad con los artículos 24.2 y 24.3, las entidades locales establecerán la recogida separada de, al menos, las siguientes fracciones de residuos de competencia local: </text:p>
      <text:p text:style-name="P23">a) El papel, los metales, el plástico y el vidrio, </text:p>
      <text:p text:style-name="P23">b) los biorresiduos de origen doméstico antes del 30 de junio de 2022 para las entidades locales con población de derecho superior a cinco mil habitantes, y antes del 31 de diciembre de 2023 para el resto. Se entenderá también como recogida separada de biorresiduos la separación y reciclado en origen mediante compostaje doméstico o comunitario, </text:p>
      <text:p text:style-name="P23">c) los residuos textiles antes del 31 de diciembre de 2024, </text:p>
      <text:p text:style-name="P23">d) los aceites de cocina usados antes del 31 de diciembre de 2024, </text:p>
      <text:p text:style-name="P23"><text:soft-page-break/>e) los residuos domésticos peligrosos antes del 31 de diciembre de 2024, para garantizar que no contaminen otros flujos de residuos de competencia local, </text:p>
      <text:p text:style-name="P23">f) los residuos voluminosos (residuos de muebles y enseres) antes del 31 de diciembre de 2024, y </text:p>
      <text:p text:style-name="P23">g) otras fracciones de residuos determinadas reglamentariamente.</text:p>
      <text:p text:style-name="P23">Entre los modelos de recogida de las fracciones anteriores que establezcan las entidades locales se deberán priorizar los modelos de recogida más eficientes, como el puerta a puerta o el uso de contenedores cerrados o inteligentes que garanticen ratios de recogida similares.</text:p>
      <text:p text:style-name="P23"><text:span text:style-name="T2">Cuarto.- </text:span>Dado que la obligatoriedad de la recogida de dichos residuos no se contemplaba cuando se elaboró la documentación contractual para la prestación del Servicio público de recogida y transporte de residuos del término municipal de Mogán, se está ante una causa prevista de modificación del contrato atendiendo a lo dispuesto en la prescripción número 27.1.3 del Pliego de Cláusulas Administrativas Particulares que rigen la concesión:</text:p>
      <text:p text:style-name="P26">27.- <text:span text:style-name="T4">MODIFICACIÓN DEL CONTRATO Y MANTENIMIENTO DE SU EQUILIBRIO ECONÓMICO</text:span></text:p>
      <text:p text:style-name="P23"><text:span text:style-name="T2">27.1.- </text:span>El contrato solo podrá modificarse en las condiciones y con los requisitos establecidos en el TRLCSP. Asimismo, de conformidad con lo regulado en la Directiva de concesiones (DC), las modificaciones previstas no alteran la naturaleza global del contrato. </text:p>
      <text:p text:style-name="P23">De acuerdo con lo preceptuado en el artículo 106 del TRLCSP, las condiciones en las que se podrá modificar el contrato son las que se detallan a continuación: </text:p>
      <text:p text:style-name="P23">[...]</text:p>
      <text:p text:style-name="P23">3. Incremento del número de fracciones a recoger separadamente. </text:p>
      <text:p text:style-name="P23">[...]</text:p>
      <text:p text:style-name="P23">El alcance y límites de las modificaciones del contrato que puedan efectuarse, representarán, respecto al valor estimado del contrato, una modificación inferior al 40 % del mismo, siendo las circunstancias y condiciones en que podrán llevarse a cabo dichas modificaciones las siguientes:</text:p>
      <text:p text:style-name="P23">[...]</text:p>
      <text:p text:style-name="P23">3. Incremento del número de fracciones a recoger separadamente sujetas a sistemas de responsabilidad ampliada del productor. </text:p>
      <text:p text:style-name="P23">En caso de que el número de fracciones a recoger separadamente se incremente por cambios normativos o avances técnicos en el tratamiento de los residuos, el concesionario vendrá obligado a realizar las siguientes modificaciones: </text:p>
      <text:list xml:id="list8459737587240603996" text:style-name="L23">
        <text:list-item>
          <text:p text:style-name="P220">Adscripción de los medios materiales, vehículos y maquinaria que sean precisos para la recogida y transporte de la nueva fracción, con sujeción a las cláusulas y prescripciones de los pliegos y a aquellas que le sean aplicables a esta nueva fracción por la legislación vigente. </text:p>
        </text:list-item>
        <text:list-item>
          <text:p text:style-name="P220">Actualización de toda la información que se facilita a los usuarios de la concesión sobre el depósito de los residuos en los contenedores, reforzando el programa de concienciación ciudadana lo necesario. </text:p>
        </text:list-item>
      </text:list>
      <text:p text:style-name="P23">El concesionario se retribuirá con las compensaciones económicas previstas en los convenios que suscriba, o a los que se adhiera, el Ayuntamiento de Mogán con los sistemas de responsabilidad ampliada del productor, que serán percibidas por ésta en la forma que en él se indique. Si la duración pendiente de la concesión no permitiera al concesionario recuperar las nuevas inversiones que tuviera que realizar, la cantidad pendiente de amortizar a la finalización de la concesión será abonada, al concesionario, por el que le sustituya en los términos que establezca el Ayuntamiento de Mogán, quien podrá asumir, en última instancia, dicha cantidad.</text:p>
      <text:p text:style-name="P23">Teniendo en consideración lo expuesto, las obligaciones establecidas por la legislación vigente en materia de residuos suponen la necesidad de adaptación del contrato para la prestación del Servicio público de recogida y transporte de residuos del término municipal de Mogán, aplicándosele a dicha <text:soft-page-break/>adaptación lo previsto en el PCAP como modificación prevista en los casos de incremento de fracciones a recoger separadamente. </text:p>
      <text:p text:style-name="P23"><text:span text:style-name="T2">Quinto.-</text:span> Para la adopción del acuerdo pertinente es competente el Pleno, de conformidad con lo establecido en la Disposición Adicional Segunda de la LCSP, y considerando lo establecido en los artículo 22.2 p) y 47.2 j) de la Ley 7/1985, de 2 de abril, reguladora de las Bases del Régimen Local. </text:p>
      <text:p text:style-name="P23">Considerando lo dispuesto en los antecedentes, así como en los fundamentos jurídicos expuestos, por parte de quien suscribe, como responsable de la Dirección Facultativa del servicio, y en el ejercicio de la potestad otorgada por la documentación contractual, se tiene a bien elevar la siguiente</text:p>
      <text:p text:style-name="P27">PROPUESTA DE RESOLUCIÓN</text:p>
      <text:p text:style-name="P23"><text:span text:style-name="T2">PRIMERO Y ÚNICO.- </text:span>Declarar iniciados los trámites para acordar, en su caso, si procediese, la modificación del contrato según las causas previstas en la prescripción número 27.1.3 del Pliego de Cláusulas Administrativas Particulares que rigen la concesión del Servicio público de recogida y transporte de residuos del término municipal de Mogán.»</text:p>
      <text:p text:style-name="P22">Considerando que la adopción de este acuerdo es competencia del Pleno del Ayuntamiento, de conformidad con lo dispuesto en el artículo 22.2.f) de la LBRL, es por lo que se tiene elevar a su consideración la siguiente </text:p>
      <text:p text:style-name="P29">PROPUESTA DE RESOLUCIÓN</text:p>
      <text:p text:style-name="P37"><text:span text:style-name="T2">PRIMERO Y ÚNICO.- </text:span>Declarar iniciados los trámites para acordar, en su caso, si procediese, la modificación del contrato según las causas previstas en la prescripción número 27.1.3 del Pliego de Cláusulas Administrativas Particulares que rigen la concesión del <text:span text:style-name="T47">Servicio público de recogida y transporte de residuos del término municipal de Mogán.”</text:span></text:p>
      <text:p text:style-name="P39"/>
      <text:p text:style-name="P64"><text:tab/>El asunto tratado se incorpora como videoacta digital firmada electrónicamente por la Secretaría (a la que se accede a través del enlace web que se describe a continuación), acuerdo adoptado en sesión plenaria celebrada el 22/03/2018. Abierto el turno de intervenciones, se produjeron las siguientes: </text:p>
      <text:p text:style-name="P63"><text:span text:style-name="T71"><text:tab/></text:span><text:a xlink:type="simple" xlink:href="http://videoactas.mogan.es/?meeting=video_202101290000000000_FH.mp4&amp;topic=1" text:style-name="Internet_20_link" text:visited-style-name="Visited_20_Internet_20_Link"><text:span text:style-name="T71">http://videoactas.mogan.es/?meeting=video_202409060000000000_FH.mp4&amp;topic=7</text:span></text:a></text:p>
      <text:p text:style-name="P69"><text:span text:style-name="T9"><text:tab/>Sometida a votación la propuesta dictaminada queda aprobada por diecisiete (17) votos a favor de JUNTOS POR MOGÁN y cuatro (4) abstenciones del GRUPO MIXTO (PSOE, NC-FAC</text:span><text:span text:style-name="T35">)</text:span><text:span text:style-name="T34">. </text:span></text:p>
      <text:p text:style-name="P21"/>
      <text:p text:style-name="Standard"><text:span text:style-name="Strong_20_Emphasis"><text:span text:style-name="T74"><text:tab/></text:span></text:span><text:span text:style-name="Strong_20_Emphasis"><text:span text:style-name="T69">8. Expte. 12800/2024. Reclamar indemnización por daños y perjuicios por incumplimientos a la empresa adjudicataria del Contrato de Gestión del Servicio Público de Limpieza Viaria en el término municipal de Mogán.</text:span></text:span><text:span text:style-name="T77"> </text:span></text:p>
      <text:p text:style-name="P98"/>
      <text:p text:style-name="P35"><text:tab/>Por mi el secretario, se da cuenta de la propuesta, cuyo tenor literal es el siguiente:</text:p>
      <text:p text:style-name="P21"/>
      <text:p text:style-name="P22"><text:span text:style-name="T14">“D. WILIAN CRISTOFE GARCÍA JIMÉNEZ</text:span><text:span text:style-name="T9">, Concejal Delegado en materia de Playas, Limpieza Viaria y Vías y Obras, según Decreto 2023/3349, de 19 de junio</text:span>, en atención a <text:span text:style-name="T2">Reclamar indemnización por daños y perjuicios por incumplimientos a la empresa adjudicataria del Contrato de Gestión del Servicio Público de Limpieza Viaria en el término municipal de Mogán</text:span>, tiene a bien realizar la siguiente</text:p>
      <text:p text:style-name="P29">PROPUESTA </text:p>
      <text:p text:style-name="P22">Visto el informe de fecha 30 de agosto de 2024, suscrito por D. Juan Ramón Ramírez Rodríguez,<text:span text:style-name="T9"> técnico municipal adscrito al departamento de Servicios Públicos del Ilustre Ayuntamiento de Mogán, director facultativo y responsable supervisor de los trabajos objeto del Contrato de Gestión del Servicio Público de Limpieza Viaria según resolución Nº 1169/2018</text:span>, en relación al asunto epigrafiado, del siguiente tenor literal</text:p>
      <text:p text:style-name="P23"><text:span text:style-name="T9">&lt;&lt;</text:span><text:span text:style-name="T14">Juan Ramón Ramírez Rodríguez ,</text:span><text:span text:style-name="T9"> técnico municipal adscrito al departamento de Servicios Públicos del Ilustre Ayuntamiento de Mogán, director facultativo y responsable supervisor de los trabajos objeto del contrato de gestión del Servicio Público de Limpieza Viaria según resolución Nº 1169/2018 en atención a la liquidación del contrato con Ref.: 10-GSP-02 tiene a bien emitir el siguiente informe en base a los siguientes </text:span></text:p>
      <text:p text:style-name="P27">ANTECEDENTES</text:p>
      <text:p text:style-name="P23"><text:span text:style-name="T2">Primero.- </text:span>El día 04 de abril de 2014 en sesión ordinaria el Pleno de este Iltre. Ayuntamiento adoptó, entre otros el siguiente acuerdo:</text:p>
      <text:p text:style-name="P23"><text:soft-page-break/>[...]Considerar como propuesta como adjudicataria del Contrato de Gestión del servicio público de limpieza viaria en el Término municipal de Mogán, Bajo la modalidad de concesión administrativa, a las entidades GENERAL DE ASFALTOS Y SERVICIOS, S.L. Y ASCAN EMPRESA CONSTRUCTORA Y DE GESTIÓN, S.A []</text:p>
      <text:p text:style-name="P23">[]</text:p>
      <text:p text:style-name="P23">Requerir por fax al propuesto como adjudicatario del contrato, para que en el plazo máximo de 10 días hábiles, contados desde el día siguiente a aquel en que se reciba dicho requerimiento, presente la siguiente documentación []:</text:p>
      <text:p text:style-name="P23">Constitución de la garantía definitiva por importe del 5 por 100 del importe de adjudicación del contrato para los diez años de duración del mismo [...]</text:p>
      <text:p text:style-name="P23"><text:span text:style-name="T2">Segundo.- </text:span>El día 22 de abril de 2014 se firma por parte de la concesionaria seguro de caución que señala:</text:p>
      <text:p text:style-name="P23">MILLENNIUM INSURANCE COMPANY, LTD, (en adelante asegurador), con CIF N-0066716-B, y domicilio en PO Box 1314, 13 Ragged Staff Wharf, Queensway, Gibraltar, debidamente representada por D. José Manuel Martinez Gallego con NIF ***593***,con poderes suficientes para obligarle en este acto, según resulta del bastanteo que se reseña en la parte inferior de este documento,</text:p>
      <text:p text:style-name="P25">ASEGURA</text:p>
      <text:p text:style-name="P23">A UTE ASCAN EMPRESA CONSTRUCTORA Y DE GESTIÓN, S.A.- GENERAL DE ASFALTOS Y SERVICIOS, S.L. con CIF: U76637073, en concepto de tomador del seguro, ante ILTRE AYUNTAMIENTO DE MOGÁN, en adelante Asegurado, hasta el importe de SEISCIENTOS SESENTA Y CUATRO MIL TREINTA Y TRES EUROS CON DIECISIETE CÉNTIMOS (664.033,17 ) en los términos y condiciones establecidos en el Real Decreto Legislativo 3/2011, de 14 de noviembre, por el que se aprueba el Texto Refundido de la Ley de Contratos del Sector Público, normativa de desarrollo y pliego de cláusulas administrativas particulares por la que se rige el CONTRATO DE GESTIÓN DEL SERVICIO PÚBLICO DE LIMPIEZA VIARIA EN EL TÉRMINO MUNICIPAL DE MOGÁN en concepto de garantía DEFINITIVA, para responder de las obligaciones, penalidades y demás gastos que se puedan derivar conforme a las normas y demás condiciones administrativas precitadas frente al asegurado.</text:p>
      <text:p text:style-name="P23">()</text:p>
      <text:p text:style-name="P23"><text:span text:style-name="T2">Tercero.- </text:span>La adjudicación de este contrato se acordó por el Pleno Municipal, en sesión extraordinaria, celebrada el día 29 de abril de 2014, a las entidades <text:span text:style-name="T2">GENERAL DE ASFALTOS Y SERVICIOS, S.L. y ASCAN EMPRESA CONSTRUCTORA Y DE GESTIÓN, S.A. con C.I.F.: B-39400817 y CIF.: A-39052824,</text:span> respectivamente, entidades comprometidas a constituirse en Unión Temporal de Empresas, por un importe ANUAL SIN I.G.I.C. de <text:span text:style-name="T2">UN MILLÓN TRESCIENTOS VEINTIOCHO MIL SESENTA Y SEIS EUROS CON TREINTA Y CUATRO CÉNTIMOS (1.328.066,34 ),</text:span> correspondiéndole un I.G.I.C (7%) que asciende a la cantidad <text:span text:style-name="T2">de NOVENTA Y DOS MIL NOVECIENTOS SESENTA Y CUATRO EUROS CON SESENTA Y CUATRO CÉNTIMOS (92.964,64 ).</text:span></text:p>
      <text:p text:style-name="P22"><text:span text:style-name="T48">Cuarto.-</text:span> <text:span text:style-name="T10">El 10 de junio de 2014 se produce la firma del Contrato de Gestión del Servicio Público de Limpieza Viaria en el término municipal de Mogán bajo la modalidad de concesión administrativa, tramitado mediante procedimiento abierto y tramitación ordinaria.</text:span></text:p>
      <text:p text:style-name="P21"><text:span text:style-name="T48">Quinto.-.- </text:span><text:span text:style-name="T10">Por acuerdo del Pleno de la Corporación, en sesión celebrada en fecha 30 de junio de 2016, se acuerda:</text:span></text:p>
      <text:p text:style-name="P44">«PRIMERO.- Aprobar el expediente de Modificado Nº 1 del Contrato de Gestión del Servicio Público de Limpieza Viaria en el Término Municipal de Mogán, REF: 10-GSP-02, atendiendo a los informes que obran en el expediente.</text:p>
      <text:p text:style-name="P44">SEGUNDO.- Aprobar la modificación Nº 1 del Contrato de Gestión del Servicio Público de Limpieza Viaria en el Término Municipal de Mogán, REF: 10-GSP-02, alcanzando el porcentaje de la modificación un 8,77% sobre el precio inicial atendiendo al plazo de duración del mismo, correspondiendo a un incremento anual, sin incluir IGIC, de 124.963,38 euros, determinándose, en consecuencia, el nuevo precio, sin incluir IGIC, en 1.453.029,72, y correspondiendo un IGIC del 7% por importe de 101.712,08, siendo las causas de la modificación del contrato, las siguientes: -El aumento de los medios personales <text:soft-page-break/>en 4 peones de barrido. -La incorporación de un camión dotado de caja basculante, abatible, plataforma elevadora y grúa en sustitución del previsto en el Pliego de Prescripciones Técnicas Particulares. -El aumento de la partida económica de FIESTAS Y ACONTECIMIENTOS con el fin de garantizar la limpieza de viales y peatonales donde se desarrollen, conciertos, cabalgatas, verbenas, fiestas populares, campañas electorales, manifestaciones o actos o ferias y romerías, etc. según las características del evento.</text:p>
      <text:p text:style-name="P44">TERCERO.- Autorizar y disponer el gasto por importe de 223.509,76 euros, con cargo a la partida 163.22708.22016003622 del Presupuesto del ejercicio 2016.»</text:p>
      <text:p text:style-name="P21"><text:span text:style-name="T48">Sexto.- </text:span><text:span text:style-name="T47">El día 21 de julio de 2016 se firma AVAL por parte de la Concesionaria que señala:</text:span></text:p>
      <text:p text:style-name="P23">La Entidad BANCO DE SABADELL, S.A. con domicilio social en PL. De Sant Toc 20, 08201 Sabadell, inscrito en el R.M de Barcelona, Tomo 20093, Folio 1, Hoja B-1561 con N.I.F. A0800143, y en su nombre y representación D.José Manuel Alonso Gracia, con N.I.F. ***920*** y Dª. María Teresa Fernández Fernández, con N.I.F ***281***, con poderes suficientes para obligarle en este acto, según resulta de la verificación de la representación de la parte inferior de este documento.</text:p>
      <text:p text:style-name="P25">AVALA</text:p>
      <text:p text:style-name="P23">a ASCAN EMPRESA CONSTRUCTORA Y DE GESTIÓN, S.A., con N.I.F. A39052824 y a GENERAL DE ASFALTOS Y SERVICIOS, S.L., con N.I.F. U76637073, en virtud de lo dispuesto por el artículo 95 del R.D. Legislativo 3/2011, de 14 de noviembre, por el que se aprueba el texto refundido de la Ley de Contratos del Sector Público, en concepto de FIANZA DEFINITIVA para responder de las obligaciones derivadas del CONTRATO DE GESTIÓN DEL SERVICIO PÚBLICO DE LIMPIEZA VIARIA EN EL TÉRMINO MUNICIPAL DE MOGÁN, ante el AYUNTAMIENTO DE MOGÁN, con N.I.F. P3501300B por un importe de CINCUENTA Y OCHO MIL DOSCIENTOS TREINTA Y NUEVE EUROS CON SETENTA Y UN CÉNTIMOS (58.239,71-EUROS)</text:p>
      <text:p text:style-name="P22"><text:span text:style-name="T48">Séptimo.- </text:span><text:span text:style-name="T10">Con fecha 27 de julio de 2016 se firma el contrato del modificado nº 1 del Contrato de Gestión del Servicio Público de Limpieza Viaria en el término municipal de Mogán</text:span><text:span text:style-name="T9"> </text:span><text:span text:style-name="T10">.</text:span></text:p>
      <text:p text:style-name="P23"><text:span text:style-name="T14">Octavo.-</text:span><text:span text:style-name="T2"> </text:span><text:span text:style-name="T9">Después de realizada una auditoria al servicio se realizaron una serie requerimientos a la concesionaria para que subsanara los incumplimientos detectados por dicha auditoría. Una vez constatado por esta Administración que dichos incumplimiento no habían sido subsanados con fecha 17 de septiembre de 2019, la Junta de Gobierno Local, adoptó, entre otros, el siguiente acuerdo:</text:span></text:p>
      <text:p text:style-name="P44">«PRIMERO.- Iniciar el procedimiento para acordar la resolución del contrato de gestión de servicio público denominado Gestión del Servicio Público de Limpieza Viaria en el Término Municipal de Mogán, Ref: 10-GSP-02, adjudicado a la entidad mercantil a las entidades GENERAL DE ASFALTOS Y SERVICIOS, S.L. y ASCAN EMPRESA CONSTRUCTORA Y DE GESTIÓN, S.A. con C.I.F.: B-39400817 y CIF.: A-39052824, respectivamente, entidades constituidas en Unión Temporal de Empresas, siendo la causa de resolución invocada el incumplimiento de la obligación principal del contrato, prevista en el art. 223.1 f) de la LCSP. </text:p>
      <text:p text:style-name="P44">SEGUNDO.- Otorgar trámite de audiencia al contratista, a los avalistas y aseguradores del contrato de obras, por plazo de diez días naturales, a contar a partir del día siguiente al de la notificación del presente acuerdo, a fin de que pueda alegar y presentar los documentos y justificaciones que estime pertinentes </text:p>
      <text:p text:style-name="P44">TERCERO.- En caso de que el contratista formule oposición a la resolución del contrato, deberá requerirse el Dictamen del Consejo Consultivo de Canarias. </text:p>
      <text:p text:style-name="P44">CUARTO.- Requerir al contratista al objeto de que proceda a adoptar las medidas necesarias por razones de seguridad, o indispensables para evitar un grave trastorno al servicio público. </text:p>
      <text:p text:style-name="P44">[...]</text:p>
      <text:p text:style-name="P44"><text:span text:style-name="T2">Noveno.- </text:span>Mediante acuerdo de la Junta de Gobierno Local de 19 de mayo de 2020 se resuelve, entre otras cosas, lo siguiente:</text:p>
      <text:p text:style-name="P44">[...]</text:p>
      <text:p text:style-name="P44">CUARTO.- RESOLVER el denominado Contrato de Gestión del Servicio Público de Limpieza Viaria en el Término Municipal de Mogán, Ref.: 10-GSP-02, adjudicado a la entidad denominada UTE MOGÁN LIMPIO, constituida en la actualidad por ASCAN SERVICIOS URBANOS S.L. UNIPERSONAL y GENERAL DE ASFALTOS Y SERVICIOS S.L., siendo la causa de resolución invocada , la prevista en el art. 223.1 f) del TRLCSP, "el incumplimiento de las restantes obligaciones contractuales esenciales, calificadas como tales en los pliegos o en el contrato".</text:p>
      <text:p text:style-name="P44">QUINTO.- Requerir al contratista al objeto de que proceda a adoptar las medidas necesarias por razones de seguridad, o indispensables para evitar un grave trastorno al servicio publico.</text:p>
      <text:p text:style-name="P44"><text:soft-page-break/>SEXTO.- Proceder a la incautación de la garantía, en los términos recogidos en el artículo 225.3 del TRLCSP, para hacer efectiva la indemnización por los daños y perjuicios ocasionados, sin perjuicio de la subsistencia de la responsabilidad del contratista en lo que se refiere al importe que exceda del de la garantía incautada.»</text:p>
      <text:p text:style-name="P44"><text:span text:style-name="T2">Décimo.-</text:span> Interpuesto recurso de reposición contra el acuerdo anterior, la Junta de Gobierno Local, el día 7 de julio de 2020, resuelve:</text:p>
      <text:p text:style-name="P44">«Primero.- DESESTIMAR el Recurso de reposición interpuesto por D. Antonio Morera Vallejo , en nombre y representación de MILLENNIUM INSURANCE COMPANY LTD atendiendo a los argumentos referenciados en el presente informe técnico. [...] »</text:p>
      <text:p text:style-name="P50"><text:span text:style-name="T48">Décimo Primero.-</text:span><text:span text:style-name="T2"> </text:span><text:span text:style-name="T47">Interpuesto recurso contencioso administrativo contra los actos administrativos anteriores, se dicta sentencia con fecha 16 de diciembre de 2020, y la Junta de Gobierno Local</text:span><text:span text:style-name="T48">,</text:span> <text:span text:style-name="T47">en sesión celebrada el día 2 de febrero de 2021,</text:span> <text:span text:style-name="T47">resuelve:</text:span></text:p>
      <text:p text:style-name="P44">«PRIMERO.- Tomar conocimiento de la sentencia firme de fecha 16 de diciembre de 2020, dictada por el Juzgado Contencioso-Administrativo n.º 6 de Las Palmas de Gran Canaria, recaída en el <text:span text:style-name="T2">Procedimiento Ordinario n.º 227/2020,</text:span> en virtud de la cual se accede al allanamiento del demandado y, en consecuencia se <text:span text:style-name="T2">ESTIMA</text:span> el recurso contencioso-administrativo interpuesto por MILLENNIUM INSURANCE COMPANY LTD, contra la <text:span text:style-name="T4">resolución de la Junta de Gobierno Local del Excmo. Ayuntamiento de Mogán, de fecha 7 de julio de 2020</text:span>, que desestima el recurso de reposición interpuesto contra el <text:span text:style-name="T4">acuerdo de la Junta de Gobierno Local del Ayuntamiento de Mogán, adoptado en sesión celebrada el día 19 de mayo de 2020</text:span>, por el que se acordaba, entre otras cuestiones, <text:span text:style-name="T2">&lt;&lt; RESOLVER el denominado Contrato de Gestión del Servicio Público de Limpieza Viaria en el Término Municipal de Mogán, Ref.: 10-GSP-02&gt;&gt;, declarando la nulidad del acto impugnado y dejando por consiguiente sin efecto la incautación de la garantía acordada. Todo ello sin condena en costas para la Administración.»</text:span></text:p>
      <text:p text:style-name="P22"><text:span text:style-name="T11">Décimo Segundo.-</text:span><text:span text:style-name="T10">Considerándose por esta administración que se seguían incumpliendo las condiciones establecidas en los pliegos para la prestación del servicio, mediante acuerdo de </text:span><text:span text:style-name="T11">Pleno Municipal</text:span><text:span text:style-name="T9"> </text:span><text:span text:style-name="T10">de fecha</text:span><text:span text:style-name="T9"> </text:span><text:span text:style-name="T10">2 de julio de 2021</text:span><text:span text:style-name="T9"> </text:span><text:span text:style-name="T10">se resuelve, entre otras cosas, lo siguiente:</text:span></text:p>
      <text:p text:style-name="P22"><text:span text:style-name="T11">«</text:span><text:span text:style-name="T10">Primero.- Iniciar el procedimiento para acordar la resolución del contrato de gestión de servicio público denominado Gestión del Servicio Público de Limpieza Viaria en el Término Municipal de Mogán, Ref: 10-GSP-02, adjudicado a la entidad denominada UTE MOGÁN LIMPIO, constituida en la actualidad por Ascan Servicios Urbanos S.L. y General de Asfaltos y Servicios S.L., siendo la causa de resolución invocada el incumplimiento de la obligación principal del contrato, prevista en el art. 223.1 f) del TRLCSP."</text:span></text:p>
      <text:p text:style-name="P44">Segundo.- Otorgar trámite de audiencia al concesionario (de modo individual a la U.T.E. y a cada una de las empresas que la conforman), a los avalistas y a los aseguradores del contrato, por plazo de diez días hábiles, a contar a partir del día siguiente al de la notificación del presente acuerdo, a fin de que puedan alegar y presentar los documentos y justificaciones que estimen pertinentes.</text:p>
      <text:p text:style-name="P44">Tercero.- En caso de que el contratista formule oposición a la resolución del contrato, deberá requerirse el Dictamen del Consejo Consultivo de Canarias.</text:p>
      <text:p text:style-name="P44">Cuarto.- Requerir al contratista al objeto de que proceda a adoptar las medidas necesarias por razones de seguridad, o indispensables para evitar un grave trastorno al servicio público.</text:p>
      <text:p text:style-name="P23">[...]</text:p>
      <text:p text:style-name="P22"><text:span text:style-name="T11">Décimo Tercero.-</text:span><text:span text:style-name="T9"> </text:span><text:span text:style-name="T10">Que el Pleno Municipal, en sesión Extraordinaria celebrada el día 11 de noviembre de 2021, adoptó, entre otros, el siguiente acuerdo:</text:span></text:p>
      <text:p text:style-name="P23">[...]</text:p>
      <text:p text:style-name="P44">QUINTO.-Considerar acreditados los incumplimientos de las obligaciones esenciales del contrato recogidos en los informes del técnico municipal D. Juan Ramón Ramírez Rodríguez que constan en el expediente en relación con el Contrato de Gestión del Servicio Público de Limpieza Viaria en el Término Municipal de Mogán, Ref.: 10-GSP-02 . </text:p>
      <text:p text:style-name="P44"><text:soft-page-break/>SEXTO.-RESOLVER el denominado Contrato de Gestión del Servicio Público de Limpieza Viaria en el Término Municipal de Mogán, Ref.: 10-GSP-02, adjudicado a la entidad denominada UTE MOGÁN LIMPIO, constituida en la actualidad por ASCAN SERVICIOS URBANOS S.L. y GENERAL DE ASFALTOS Y SERVICIOS S.L., siendo la causa de resolución invocada , la prevista en el art. 223.1 f) del TRLCSP, "el incumplimiento de las restantes obligaciones contractuales esenciales, calificadas como tales en los pliegos o en el contrato". </text:p>
      <text:p text:style-name="P44">SÉPTIMO.- Requerir al contratista al objeto de que proceda a adoptar las medidas necesarias por razones de seguridad, o indispensables para evitar un grave trastorno al servicio publico. </text:p>
      <text:p text:style-name="P44">OCTAVO.- Proceder a la incautación de la garantía, en los términos recogidos en el artículo 225.3 del TRLCSP, para hacer efectiva la indemnización por los daños y perjuicios ocasionados, sin perjuicio de la subsistencia de la responsabilidad del contratista en lo que se refiere al importe que exceda del de la garantía incautada.»</text:p>
      <text:p text:style-name="P22"><text:span text:style-name="T11">Décimo Cuarto.- </text:span><text:span text:style-name="T10">Interpuestos recursos contencioso-administrativo contra el acuerdo del Pleno del Ayuntamiento de Mogán, de fecha 11 de noviembre de 2021, el</text:span><text:span text:style-name="T9"> </text:span><text:span text:style-name="T10">14 de noviembre de 2022 se resuelve el Procedimiento Ordinario nº 24/2022, mediante sentencia de conformidad con las pretensiones del demandante, con</text:span><text:span text:style-name="T9"> </text:span><text:span text:style-name="T10">condena en costas para la Administración, siendo el tenor literal del fallo de la misma el siguiente: </text:span></text:p>
      <text:p text:style-name="P44">«Se accede al allanamiento del demandado y, en consecuencia, se estima el recurso contencioso-administrativo interpuesto por el Procurador D. Juan Francisco Brisson Santana, en nombre y representación de la UTE Ascan Servicios Urbanos, SLU y General de Asfaltos y Servicios, SL y por la Procuradora Dª Sira Carmen Sánchez Cortijos, en nombre y representación de la entidad MIC Insurance Company, SA, declarando la nulidad de los actos administrativos identificados en los Antecedentes de Hecho de esta resolución, con condena en costas a la Administración.»</text:p>
      <text:p text:style-name="P22"><text:span text:style-name="T11">Décimo Quinto.-</text:span><text:span text:style-name="T9"> </text:span><text:span text:style-name="T10">Que</text:span><text:span text:style-name="T9"> </text:span><text:span text:style-name="T10">La Junta de Gobierno Local, en sesión ordinaria celebrada el día 17 de enero de 2023, adoptó, entre otros, el siguiente acuerdo:</text:span></text:p>
      <text:p text:style-name="P44">«PRIMERO.- Tomar conocimiento de la sentencia firme de fecha 14 de noviembre de 2022, dictada por el Juzgado Contencioso-Administrativo n.º 3 de Las Palmas de Gran Canaria, recaída en el Procedimiento Ordinario n.º 24/2022, en virtud de la cual se accede al allanamiento del demandado y, en consecuencia se ESTIMA el recurso contencioso-administrativo interpuesto por ASCAN SERVICIOS URBANOS S.L.U, GENERAL DE ASFALTOS Y SERVICIOS S.L., UNIÓN TEMPORAL DE EMPRESAS ASCAN SERVICIOS URBANOS S.L.U GENERAL DE ASFALTOS Y SERVICIOS, S.L. Y MIC INSURANCE COMPANY, S.A., contra el acuerdo del Pleno del Ayuntamiento de Mogán, de fecha 11 de noviembre de 2021, por el que se acordaba, entre otras cuestiones, «RESOLVER el denominado Contrato de Gestión del Servicio Público de Limpieza Viaria en el Término Municipal de Mogán, Ref.: 10-GSP-02», así como contra el acuerdo del Pleno del Ayuntamiento de Mogán, de fecha 23 de diciembre de 2021, por el que, entre otras cuestiones, se acordaba «DESESTIMAR el Recurso de reposición interpuesto por MILLENIUM INSURANCE COMPANY LTD, declarando la nulidad de los actos. Todo ello con condena en costas para la Administración, cuyo importe se determinará al practicarse la tasación de costas en vía judicial. </text:p>
      <text:p text:style-name="P44">SEGUNDO.- Dar traslado a las Unidades Administrativas de Servicios Públicos y de Contratación, así como a Tesorería y a la Intervención General del Ayuntamiento de Mogán, a los efectos oportunos. »</text:p>
      <text:p text:style-name="P56"><text:span text:style-name="T19">Décimo Sexto.- </text:span><text:span text:style-name="T20">A la vista de que los incumplimientos se han seguido produciendo, el Pleno Municipal, en sesión Ordinaria celebrada el día 3 de marzo de 2023, adoptó, con Código Seguro de Verificación (en adelante, CSV): </text:span><text:a xlink:type="simple" xlink:href="https://oat.mogan.es:8448/ventanilla/web/validacionFirmas.do?opcion=1&amp;modo=3&amp;csv=M006754aa918031622107e70a9030b2eD" text:style-name="Internet_20_link" text:visited-style-name="Visited_20_Internet_20_Link"><text:span text:style-name="T62">M006754aa918031622107e70a9030b2eD</text:span></text:a><text:a xlink:type="simple" xlink:href="https://oat.mogan.es:8448/ventanilla/web/validacionFirmas.do?opcion=1&amp;modo=3&amp;csv=M006754aa918031622107e70a9030b2eD" text:style-name="Internet_20_link" text:visited-style-name="Visited_20_Internet_20_Link"><text:span text:style-name="T63"> </text:span></text:a><text:span text:style-name="T20">entre otros, el siguiente acuerdo:</text:span></text:p>
      <text:p text:style-name="P23">«PRIMERO.- Iniciar el procedimiento para acordar la resolución del contrato de gestión de servicio público denominado Gestión del Servicio Público de Limpieza Viaria en el Término Municipal de Mogán, Ref.: 10-GSP-02, adjudicado a la entidad denominada UTE MOGÁN LIMPIO, constituida en la actualidad porAscan Servicios Urbanos S.L. y General de Asfaltos y Servicios S.L., siendo la causa de resolucióninvocada el incumplimiento de la obligación principal del contrato, prevista en el art. 223.1 f) del TRLCSP.</text:p>
      <text:p text:style-name="P23">SEGUNDO.- Otorgar trámite de audiencia al concesionario (de modo individual a la U.T.E. y a cada una de las empresas que la conforman), a los avalistas y a los aseguradores del contrato, por plazo de diez días naturales, a contar a partir del día siguiente al de la notificación del presente acuerdo, a fin de que puedan alegar y presentar los documentos y justificaciones que estimen pertinentes </text:p>
      <text:p text:style-name="P23">TERCERO.- Tomar conocimiento de que, en caso de que el contratista formule oposición a la resolución del contrato, deberá requerirse el Dictamen del Consejo Consultivo de Canarias. </text:p>
      <text:p text:style-name="P23">CUARTO.- Requerir al contratista al objeto de que proceda a adoptar las medidas necesarias por razones de seguridad, o indispensables para evitar un grave trastorno al servicio público. </text:p>
      <text:p text:style-name="P44"><text:soft-page-break/>[...]</text:p>
      <text:p text:style-name="P22"><text:span text:style-name="T11">Décimo Séptimo.-</text:span><text:span text:style-name="T10">Una vez realizados todos los trámites correspondientes, incluidos los preceptivos trámites de audiencia, el día 27 de octubre de 2023 el Pleno de este Iltre. Ayuntamiento de Mogán adoptó, entre otros, el siguiente acuerdo:</text:span></text:p>
      <text:p text:style-name="P44">[...]</text:p>
      <text:p text:style-name="P44">QUINTO.- Considerar acreditados los incumplimientos de las obligaciones esenciales del contrato recogidos en el informe del director facultativo y responsable supervisor del contrato, reflejados en la auditoria realizada en relación con el Contrato de Gestión del Servicio Público de Limpieza Viaria en el Término Municipal de Mogán, Ref.: 10-GSP-02 . </text:p>
      <text:p text:style-name="P44">SEXTO.- RESOLVER el denominado Contrato de Gestión del Servicio Público de Limpieza Viaria en el Término Municipal de Mogán, Ref.: 10-GSP-02, adjudicado a la entidad denominada UTE MOGÁN LIMPIO, constituida en la actualidad por ASCAN SERVICIOS URBANOS S.L. UNIPERSONAL y GENERAL DE ASFALTOS Y SERVICIOS S.L., siendo la causa de resolución invocada , la prevista en el art. 223.1 f) del TRLCSP, "el incumplimiento de las restantes obligaciones contractuales esenciales, calificadas como tales en los pliegos o en el contrato". </text:p>
      <text:p text:style-name="P44">SÉPTIMO.- Requerir al contratista al objeto de que proceda a adoptar las medidas necesarias por razones de seguridad, o indispensables para evitar un grave trastorno al servicio publico. </text:p>
      <text:p text:style-name="P44">OCTAVO.- Proceder a la incautación de la garantía, en los términos recogidos en el artículo 225.3 del TRLCSP, para hacer efectiva la indemnización por los daños y perjuicios ocasionados, sin perjuicio de la subsistencia de la responsabilidad del contratista en lo que se refiere al importe que exceda del de la garantía incautada</text:p>
      <text:p text:style-name="P22"><text:span text:style-name="T11">Décimo Octavo.- </text:span><text:span text:style-name="T10">El día 29 de noviembre se recibe por Orve recurso de Reposición de Mic Insurance Company S.A, en el que solicita: </text:span></text:p>
      <text:p text:style-name="P44">Que tenga por presentado el presente recurso de reposición frente a la resolución administrativa notificada a esta parte con fecha de 2 de noviembre de 2023, dictada en el expediente num. 2280/2023, se admita y se dicte resolución en la que se acuerde la integra estimación del mismo, y se proceda a acordar el cese del procedimiento de resolución de contrato y la nulidad del mismo y se acuerde la cancelación y devolución del importe de la garantía, por se de justicia que pido.</text:p>
      <text:p text:style-name="P22"><text:span text:style-name="T11">Décimo Noveno.- </text:span><text:span text:style-name="T10">El</text:span><text:span text:style-name="T9"> </text:span><text:span text:style-name="T10">Pleno Municipal, en sesión Ordinaria celebrada el día 22/12/2023, adoptó, entre otros, el siguiente acuerdo:</text:span></text:p>
      <text:p text:style-name="P44">PRIMERO.- DESESTIMAR el recurso de reposición interpuesto por doña Rocía Morera Maldonado, ennombre y representación de MIC INSURANCE COMPANY S.A. atendiendo a los argumentos expresados en los fundamentos jurídicos. </text:p>
      <text:p text:style-name="P44">SEGUNDO.- Dar traslado del acuerdo que se adopte por el Pleno Municipal y a la mercantil MIC INSURANCE COMPANY S.A., a los efectos oportunos.</text:p>
      <text:p text:style-name="P46">INFORME</text:p>
      <text:p text:style-name="P46">CONSIDERACIONES JURÍDICAS</text:p>
      <text:p text:style-name="P50"><text:span text:style-name="T48">PRIMERO</text:span><text:span text:style-name="T47">.- La </text:span><text:span text:style-name="T48">Disposición Transitoria Primera</text:span> <text:span text:style-name="T47">de la </text:span><text:span text:style-name="T48">Ley 9/2017, de 8 de noviembre, de Contratos del Sector Público,</text:span> <text:span text:style-name="T47">por la que se transponen al ordenamiento jurídico español las Directivas del Parlamento Europeo y del Consejo 2014/23/UE y 2014/24/UE, de 26 de febrero de 2014, establece en su punto segundo:</text:span></text:p>
      <text:p text:style-name="P44">2. Los contratos administrativos adjudicados con anterioridad a la entrada en vigor de la presente Ley se regirán, en cuanto a sus efectos, cumplimiento y extinción, incluida su modificación, duración y régimen de prórrogas, por la normativa anterior.</text:p>
      <text:p text:style-name="P39">Por tanto, resultan de aplicación las normas contenidas en el <text:span text:style-name="T2">Real Decreto Legislativo 3/2011, de 14 de noviembre, por el que se aprueba el texto refundido de la Ley de Contratos del Sector Público.</text:span> Su <text:span text:style-name="T2">Libro IV</text:span> regula los efectos, cumplimiento y extinción de los contratos administrativos, y la resolución de los contratos en los <text:span text:style-name="T2">artículos 223 y siguientes.</text:span></text:p>
      <text:p text:style-name="P37"><text:bookmark text:name="N14BBC"/><text:soft-page-break/><text:span text:style-name="T47">Expresa</text:span> <text:span text:style-name="T47">el</text:span> <text:span text:style-name="T48">artículo 223 del TRLCSP</text:span><text:span text:style-name="T47">: Son </text:span><text:span text:style-name="T48">causas</text:span> <text:span text:style-name="T48">de</text:span> <text:span text:style-name="T48">resolución</text:span> <text:span text:style-name="T47">del contrato: [] f) El </text:span><text:span text:style-name="T48">incumplimiento</text:span> <text:span text:style-name="T47">de las restantes </text:span><text:span text:style-name="T48">obligaciones</text:span> <text:span text:style-name="T48">contractuales</text:span> <text:span text:style-name="T48">esenciales</text:span><text:span text:style-name="T47">, calificadas como tales en los pliegos o en el contrato. [].</text:span></text:p>
      <text:p text:style-name="P44"><text:span text:style-name="T2">SEGUNDO</text:span>.- Los efectos de la resolución se establecen en el <text:span text:style-name="T2">artículo 225 del TRLCSP,</text:span> que establece en su punto tercero que si el contrato se resuelve por incumplimiento culpable del contratista este deberá indemnizar a la Administración los daños y perjuicios ocasionados, indemnización que se hará efectiva sobre la garantía que se hubiese constituido. Por ello, se encarga la propia ley de establecer que todo acuerdo de resolución deberá contener expreso pronunciamiento acerca de la procedencia o no de la pérdida, devolución o cancelación de la garantía que hubiese sido constituida.</text:p>
      <text:p text:style-name="P44"><text:bookmark text:name="N134AE"/><text:span text:style-name="T2">TERCERO.- </text:span>Cuarto.- La Cláusula n.º 8 del Pliego de Cláusulas Administrativas dice:</text:p>
      <text:p text:style-name="P44">8. REVISIÓN DE PRECIOS</text:p>
      <text:p text:style-name="P44">En los contratos de gestión de servicios públicos, la revisión de precios podrá tener lugar una vez transcurrido el primer año desde la formalización del contrato, sin que sea necesario haber ejecutado el 20 por 100 de la prestación.</text:p>
      <text:p text:style-name="P44">Se aplicará en cuanto a la revisión de los costes de mano de obra lo establecido en el correspondiente convenio colectivo sin que pueda superar la revisión el índice de precios al consumo interanual para la Comunidad Autónoma de Canarias y vía índice de precios al consumo interanual especial de productos energéticos, para los costes de mantenimiento y conservación, no pudiendo superar dicha revisión de precios el 85% de variación experimentada por dichos índices.</text:p>
      <text:p text:style-name="P44">El importe de las revisiones que procedan se hará efectivo, de oficio, mediante el abono o descuento correspondiente en las certificaciones o pagos parciales o, excepcionalmente, cuando no hayan podido incluirse en las certificaciones o pagos parciales, en la liquidación del contrato.</text:p>
      <text:p text:style-name="P44"><text:span text:style-name="T2">CUARTO.- </text:span>La Ley 2/2015, de 30 de marzo, de desindexación de la economía española en su Disposición final tercera, donde se Modifica el Texto Refundido de la Ley de Contratos del Sector Público, aprobado por Real Decreto Legislativo 3/2011, de 14 de noviembre. </text:p>
      <text:p text:style-name="P44">El artículo 89.5 modificado queda como sigue:</text:p>
      <text:p text:style-name="P44">Cuando proceda, la revisión periódica y predeterminada de precios en los contratos del sector público tendrá lugar, en los términos establecidos en este Capítulo, cuando el contrato se hubiese ejecutado, al menos, en el 20 por 100 de su importe y hubiesen transcurrido dos años desde su formalización. En consecuencia el primer 20 por 100 ejecutado y los dos primeros años transcurridos desde la formalización quedarán excluidos de la revisión</text:p>
      <text:p text:style-name="P44"><text:span text:style-name="T2">QUINTO.- </text:span>En relación a la existencia de daños y perjuicios, el Tribunal Supremo en sentencia de 9 de diciembre de 1980 ha declarado que ... debiendo tenerse presente en esta materia de indemnización de daños y perjuicios la constante jurisprudencia que exige al que pretende hacer efectivo tal derecho que acredite la existencia real y efectiva de los daños, pues, sólo podrán ser tomados en consideración aquéllos perjuicios efectivos sufridos que estén suficientemente demostrados por cálculos obtenidos de datos fundados en valores reales y no meramente hipotéticos de resultados posibles pero no seguros.</text:p>
      <text:p text:style-name="P48">REVISIÓN DE PRECIOS</text:p>
      <text:p text:style-name="P44"><text:span text:style-name="T2">Primero .-</text:span>En relación a los productos energéticos la variación de precios a partir del segundo año desde la formalización del contrato en el año 2017 hasta el año 2022. No se tiene en cuenta el año 2023, ya que, la resolución administrativa del contrato se produjo antes de la finalización de éste.</text:p>
      <text:p text:style-name="P44">La adjudicataria presenta en su oferta en relación a la conservación y mantenimiento los siguientes costes:</text:p>
      <table:table table:name="Tabla12" table:style-name="Tabla12">
        <table:table-column table:style-name="Tabla12.A" table:number-columns-repeated="2"/>
        <table:table-row>
          <table:table-cell table:style-name="Tabla12.A1" table:number-columns-spanned="2" office:value-type="string">
            <text:p text:style-name="P72">MANTENIMIENTO Y CONSERVACIÓN</text:p>
          </table:table-cell>
          <table:covered-table-cell/>
        </table:table-row>
        <table:table-row>
          <table:table-cell table:style-name="Tabla12.A2" office:value-type="string">
            <text:p text:style-name="P75">CONSERVACIÓN</text:p>
          </table:table-cell>
          <table:table-cell table:style-name="Tabla12.B2" office:value-type="string">
            <text:p text:style-name="P73">1.896,60 </text:p>
          </table:table-cell>
        </table:table-row>
        <table:table-row>
          <table:table-cell table:style-name="Tabla12.A2" office:value-type="string">
            <text:p text:style-name="P75">MANTENIMIENTO</text:p>
          </table:table-cell>
          <table:table-cell table:style-name="Tabla12.B3" office:value-type="float" office:value="24400">
            <text:p text:style-name="P73">24400</text:p>
          </table:table-cell>
        </table:table-row>
      </table:table>
      <text:p text:style-name="P44">El día 27 julio de 2016 se firma el modificado nº1 del "Contrato de Gestión del Servicio Público de Limpieza Viaria en el término municipal de Mogán" quedando los costes de conservación y mantenimiento como sigue:</text:p>
      <table:table table:name="Tabla13" table:style-name="Tabla13">
        <table:table-column table:style-name="Tabla13.A"/>
        <table:table-column table:style-name="Tabla13.B"/>
        <table:table-column table:style-name="Tabla13.A" table:number-columns-repeated="2"/>
        <table:table-row>
          <table:table-cell table:style-name="Tabla13.A1" table:number-columns-spanned="4" office:value-type="string">
            <text:p text:style-name="P74">MODIFICADO MANTENIMIENTO Y CONSERVACIÓN<text:soft-page-break/></text:p>
          </table:table-cell>
          <table:covered-table-cell/>
          <table:covered-table-cell/>
          <table:covered-table-cell/>
        </table:table-row>
        <table:table-row>
          <table:table-cell table:style-name="Tabla13.A2" office:value-type="string">
            <text:p text:style-name="P74">CONCEPTO</text:p>
          </table:table-cell>
          <table:table-cell table:style-name="Tabla13.B2" office:value-type="string">
            <text:p text:style-name="P74">COSTE INICIAL</text:p>
          </table:table-cell>
          <table:table-cell table:style-name="Tabla13.B2" office:value-type="string">
            <text:p text:style-name="P74">MODIFICACIÓN</text:p>
          </table:table-cell>
          <table:table-cell table:style-name="Tabla13.D2" office:value-type="string">
            <text:p text:style-name="P74">TOTAL</text:p>
          </table:table-cell>
        </table:table-row>
        <table:table-row>
          <table:table-cell table:style-name="Tabla13.B2" office:value-type="string">
            <text:p text:style-name="P75">CONSERVACIÓN</text:p>
          </table:table-cell>
          <table:table-cell table:style-name="Tabla13.B2" office:value-type="string">
            <text:p text:style-name="P74">1.896,60 </text:p>
          </table:table-cell>
          <table:table-cell table:style-name="Tabla13.B2" office:value-type="string">
            <text:p text:style-name="P74">79,46 </text:p>
          </table:table-cell>
          <table:table-cell table:style-name="Tabla13.D3" office:value-type="string">
            <text:p text:style-name="P76">1.976,06 </text:p>
          </table:table-cell>
        </table:table-row>
        <table:table-row>
          <table:table-cell table:style-name="Tabla13.B2" office:value-type="string">
            <text:p text:style-name="P75">MANTENIMIENTO</text:p>
          </table:table-cell>
          <table:table-cell table:style-name="Tabla13.B2" office:value-type="string">
            <text:p text:style-name="P74">24.400,00 </text:p>
          </table:table-cell>
          <table:table-cell table:style-name="Tabla13.B2" office:value-type="string">
            <text:p text:style-name="P74">550</text:p>
          </table:table-cell>
          <table:table-cell table:style-name="Tabla13.D3" office:value-type="string">
            <text:p text:style-name="P76">24.950 </text:p>
          </table:table-cell>
        </table:table-row>
      </table:table>
      <text:p text:style-name="P44">Partiendo de la costes anteriormente referenciados se inicia la revisión de precios de conservación y mantenimiento a partir de 2017 quedando como sigue:</text:p>
      <table:table table:name="Tabla14" table:style-name="Tabla14">
        <table:table-column table:style-name="Tabla14.A"/>
        <table:table-column table:style-name="Tabla14.B"/>
        <table:table-column table:style-name="Tabla14.C"/>
        <table:table-column table:style-name="Tabla14.D"/>
        <table:table-row table:style-name="Tabla14.1">
          <table:table-cell table:style-name="Tabla14.A1" office:value-type="string">
            <text:p text:style-name="P10"/>
          </table:table-cell>
          <table:table-cell table:style-name="Tabla14.B1" office:value-type="string">
            <text:p text:style-name="P84">Año 2017</text:p>
          </table:table-cell>
          <table:table-cell table:style-name="Tabla14.B1" office:value-type="string">
            <text:p text:style-name="P84">Variación</text:p>
          </table:table-cell>
          <table:table-cell table:style-name="Tabla14.B1" office:value-type="string">
            <text:p text:style-name="P84">Valor Total</text:p>
          </table:table-cell>
        </table:table-row>
        <table:table-row table:style-name="Tabla14.1">
          <table:table-cell table:style-name="Tabla14.A2" office:value-type="string">
            <text:p text:style-name="P85">variación porcentual</text:p>
          </table:table-cell>
          <table:table-cell table:style-name="Tabla14.B2" office:value-type="percentage" office:value="0.079">
            <text:p text:style-name="P86">7,90 %</text:p>
          </table:table-cell>
          <table:table-cell table:style-name="Tabla14.B2">
            <text:p text:style-name="P10"/>
          </table:table-cell>
          <table:table-cell table:style-name="Tabla14.D2" office:value-type="string">
            <text:p text:style-name="P84">variación</text:p>
          </table:table-cell>
        </table:table-row>
        <table:table-row table:style-name="Tabla14.1">
          <table:table-cell table:style-name="Tabla14.A2" office:value-type="string">
            <text:p text:style-name="P85">Coste anual conservación</text:p>
          </table:table-cell>
          <table:table-cell table:style-name="Tabla14.B3" office:value-type="float" office:value="1976.06">
            <text:p text:style-name="P86">1976,06</text:p>
          </table:table-cell>
          <table:table-cell table:style-name="Tabla14.B3" office:value-type="float" office:value="156.10874">
            <text:p text:style-name="P86">156,11</text:p>
          </table:table-cell>
          <table:table-cell table:style-name="Tabla14.B3" office:value-type="float" office:value="2132.16874">
            <text:p text:style-name="P86">2132,17</text:p>
          </table:table-cell>
        </table:table-row>
        <table:table-row table:style-name="Tabla14.1">
          <table:table-cell table:style-name="Tabla14.A2" office:value-type="string">
            <text:p text:style-name="P85">Coste anual mantenimiento</text:p>
          </table:table-cell>
          <table:table-cell table:style-name="Tabla14.B3" office:value-type="float" office:value="24950">
            <text:p text:style-name="P86">24950</text:p>
          </table:table-cell>
          <table:table-cell table:style-name="Tabla14.B3" office:value-type="float" office:value="1971.05">
            <text:p text:style-name="P86">1971,05</text:p>
          </table:table-cell>
          <table:table-cell table:style-name="Tabla14.B3" office:value-type="float" office:value="26921.05">
            <text:p text:style-name="P86">26921,05</text:p>
          </table:table-cell>
        </table:table-row>
        <table:table-row table:style-name="Tabla14.1">
          <table:table-cell table:style-name="Tabla14.A5" office:value-type="string">
            <text:p text:style-name="P10"/>
          </table:table-cell>
          <table:table-cell table:style-name="Tabla14.B5" office:value-type="string">
            <text:p text:style-name="P84">Año 2018</text:p>
          </table:table-cell>
          <table:table-cell table:style-name="Tabla14.C5">
            <text:p text:style-name="P10"/>
          </table:table-cell>
          <table:table-cell table:style-name="Tabla14.D5">
            <text:p text:style-name="P10"/>
          </table:table-cell>
        </table:table-row>
        <table:table-row table:style-name="Tabla14.1">
          <table:table-cell table:style-name="Tabla14.A2" office:value-type="string">
            <text:p text:style-name="P85">variación porcentual</text:p>
          </table:table-cell>
          <table:table-cell table:style-name="Tabla14.B2" office:value-type="percentage" office:value="0.076">
            <text:p text:style-name="P86">7,60 %</text:p>
          </table:table-cell>
          <table:table-cell table:style-name="Tabla14.B3">
            <text:p text:style-name="P10"/>
          </table:table-cell>
          <table:table-cell table:style-name="Tabla14.B3">
            <text:p text:style-name="P10"/>
          </table:table-cell>
        </table:table-row>
        <table:table-row table:style-name="Tabla14.1">
          <table:table-cell table:style-name="Tabla14.A2" office:value-type="string">
            <text:p text:style-name="P85">Coste anual conservación</text:p>
          </table:table-cell>
          <table:table-cell table:style-name="Tabla14.B3" office:value-type="float" office:value="2132.17">
            <text:p text:style-name="P86">2132,17</text:p>
          </table:table-cell>
          <table:table-cell table:style-name="Tabla14.B3" office:value-type="float" office:value="162.04492">
            <text:p text:style-name="P86">162,04</text:p>
          </table:table-cell>
          <table:table-cell table:style-name="Tabla14.B3" office:value-type="float" office:value="2294.21492">
            <text:p text:style-name="P86">2294,21</text:p>
          </table:table-cell>
        </table:table-row>
        <table:table-row table:style-name="Tabla14.1">
          <table:table-cell table:style-name="Tabla14.A2" office:value-type="string">
            <text:p text:style-name="P85">Coste anual mantenimiento</text:p>
          </table:table-cell>
          <table:table-cell table:style-name="Tabla14.B3" office:value-type="float" office:value="26921">
            <text:p text:style-name="P86">26921</text:p>
          </table:table-cell>
          <table:table-cell table:style-name="Tabla14.B3" office:value-type="float" office:value="2045.996">
            <text:p text:style-name="P86">2046</text:p>
          </table:table-cell>
          <table:table-cell table:style-name="Tabla14.B3" office:value-type="float" office:value="28966.996">
            <text:p text:style-name="P86">28967</text:p>
          </table:table-cell>
        </table:table-row>
        <table:table-row table:style-name="Tabla14.1">
          <table:table-cell table:style-name="Tabla14.A5" office:value-type="string">
            <text:p text:style-name="P10"/>
          </table:table-cell>
          <table:table-cell table:style-name="Tabla14.B5" office:value-type="string">
            <text:p text:style-name="P84">Año 2019</text:p>
          </table:table-cell>
          <table:table-cell table:style-name="Tabla14.D5">
            <text:p text:style-name="P10"/>
          </table:table-cell>
          <table:table-cell table:style-name="Tabla14.D5">
            <text:p text:style-name="P10"/>
          </table:table-cell>
        </table:table-row>
        <table:table-row table:style-name="Tabla14.1">
          <table:table-cell table:style-name="Tabla14.A2" office:value-type="string">
            <text:p text:style-name="P85">variación porcentual </text:p>
          </table:table-cell>
          <table:table-cell table:style-name="Tabla14.B10" office:value-type="percentage" office:value="-0.04">
            <text:p text:style-name="P94">-4,0 %</text:p>
          </table:table-cell>
          <table:table-cell table:style-name="Tabla14.B3">
            <text:p text:style-name="P10"/>
          </table:table-cell>
          <table:table-cell table:style-name="Tabla14.B3">
            <text:p text:style-name="P10"/>
          </table:table-cell>
        </table:table-row>
        <table:table-row table:style-name="Tabla14.1">
          <table:table-cell table:style-name="Tabla14.A2" office:value-type="string">
            <text:p text:style-name="P85">Coste anual conservación</text:p>
          </table:table-cell>
          <table:table-cell table:style-name="Tabla14.B3" office:value-type="float" office:value="2294.21">
            <text:p text:style-name="P86">2294,21</text:p>
          </table:table-cell>
          <table:table-cell table:style-name="Tabla14.B3" office:value-type="float" office:value="-91.7684">
            <text:p text:style-name="P94">-91,77</text:p>
          </table:table-cell>
          <table:table-cell table:style-name="Tabla14.B3" office:value-type="float" office:value="2202.4416">
            <text:p text:style-name="P86">2202,44</text:p>
          </table:table-cell>
        </table:table-row>
        <table:table-row table:style-name="Tabla14.1">
          <table:table-cell table:style-name="Tabla14.A2" office:value-type="string">
            <text:p text:style-name="P85">Coste anual mantenimiento</text:p>
          </table:table-cell>
          <table:table-cell table:style-name="Tabla14.B3" office:value-type="float" office:value="28967">
            <text:p text:style-name="P86">28967</text:p>
          </table:table-cell>
          <table:table-cell table:style-name="Tabla14.B3" office:value-type="float" office:value="-1158.68">
            <text:p text:style-name="P94">-1158,68</text:p>
          </table:table-cell>
          <table:table-cell table:style-name="Tabla14.B3" office:value-type="float" office:value="27808.32">
            <text:p text:style-name="P86">27808,32</text:p>
          </table:table-cell>
        </table:table-row>
        <table:table-row table:style-name="Tabla14.1">
          <table:table-cell table:style-name="Tabla14.A5" office:value-type="string">
            <text:p text:style-name="P10"/>
          </table:table-cell>
          <table:table-cell table:style-name="Tabla14.B5" office:value-type="string">
            <text:p text:style-name="P84">Año 2020</text:p>
          </table:table-cell>
          <table:table-cell table:style-name="Tabla14.D5">
            <text:p text:style-name="P10"/>
          </table:table-cell>
          <table:table-cell table:style-name="Tabla14.D5">
            <text:p text:style-name="P10"/>
          </table:table-cell>
        </table:table-row>
        <table:table-row table:style-name="Tabla14.1">
          <table:table-cell table:style-name="Tabla14.A2" office:value-type="string">
            <text:p text:style-name="P85">variación porcentual</text:p>
          </table:table-cell>
          <table:table-cell table:style-name="Tabla14.B10" office:value-type="percentage" office:value="-0.04">
            <text:p text:style-name="P94">-4,0 %</text:p>
          </table:table-cell>
          <table:table-cell table:style-name="Tabla14.B3">
            <text:p text:style-name="P10"/>
          </table:table-cell>
          <table:table-cell table:style-name="Tabla14.B3">
            <text:p text:style-name="P10"/>
          </table:table-cell>
        </table:table-row>
        <table:table-row table:style-name="Tabla14.1">
          <table:table-cell table:style-name="Tabla14.A2" office:value-type="string">
            <text:p text:style-name="P85">Coste anual conservación</text:p>
          </table:table-cell>
          <table:table-cell table:style-name="Tabla14.B3" office:value-type="float" office:value="2202.44">
            <text:p text:style-name="P86">2202,44</text:p>
          </table:table-cell>
          <table:table-cell table:style-name="Tabla14.B3" office:value-type="float" office:value="-88.0976">
            <text:p text:style-name="P94">-88,1</text:p>
          </table:table-cell>
          <table:table-cell table:style-name="Tabla14.B3" office:value-type="float" office:value="2114.3424">
            <text:p text:style-name="P86">2114,34</text:p>
          </table:table-cell>
        </table:table-row>
        <table:table-row table:style-name="Tabla14.1">
          <table:table-cell table:style-name="Tabla14.A2" office:value-type="string">
            <text:p text:style-name="P85">Coste anual mantenimiento</text:p>
          </table:table-cell>
          <table:table-cell table:style-name="Tabla14.B3" office:value-type="float" office:value="27808.32">
            <text:p text:style-name="P86">27808,32</text:p>
          </table:table-cell>
          <table:table-cell table:style-name="Tabla14.B3" office:value-type="float" office:value="-1112.3328">
            <text:p text:style-name="P94">-1112,33</text:p>
          </table:table-cell>
          <table:table-cell table:style-name="Tabla14.B3" office:value-type="float" office:value="26695.9872">
            <text:p text:style-name="P86">26695,99</text:p>
          </table:table-cell>
        </table:table-row>
        <table:table-row table:style-name="Tabla14.1">
          <table:table-cell table:style-name="Tabla14.A5" office:value-type="string">
            <text:p text:style-name="P10"/>
          </table:table-cell>
          <table:table-cell table:style-name="Tabla14.B5" office:value-type="string">
            <text:p text:style-name="P84">Año 2021<text:soft-page-break/></text:p>
          </table:table-cell>
          <table:table-cell table:style-name="Tabla14.D5">
            <text:p text:style-name="P10"/>
          </table:table-cell>
          <table:table-cell table:style-name="Tabla14.D5">
            <text:p text:style-name="P10"/>
          </table:table-cell>
        </table:table-row>
        <table:table-row table:style-name="Tabla14.1">
          <table:table-cell table:style-name="Tabla14.A2" office:value-type="string">
            <text:p text:style-name="P85">variación porcentual</text:p>
          </table:table-cell>
          <table:table-cell table:style-name="Tabla14.B2" office:value-type="percentage" office:value="0.189">
            <text:p text:style-name="P86">18,90 %</text:p>
          </table:table-cell>
          <table:table-cell table:style-name="Tabla14.B3">
            <text:p text:style-name="P10"/>
          </table:table-cell>
          <table:table-cell table:style-name="Tabla14.B3">
            <text:p text:style-name="P10"/>
          </table:table-cell>
        </table:table-row>
        <table:table-row table:style-name="Tabla14.1">
          <table:table-cell table:style-name="Tabla14.A2" office:value-type="string">
            <text:p text:style-name="P85">Coste anual conservación</text:p>
          </table:table-cell>
          <table:table-cell table:style-name="Tabla14.B3" office:value-type="float" office:value="2114.34">
            <text:p text:style-name="P86">2114,34</text:p>
          </table:table-cell>
          <table:table-cell table:style-name="Tabla14.B3" office:value-type="float" office:value="399.61026">
            <text:p text:style-name="P86">399,61</text:p>
          </table:table-cell>
          <table:table-cell table:style-name="Tabla14.B3" office:value-type="float" office:value="2513.95026">
            <text:p text:style-name="P86">2513,95</text:p>
          </table:table-cell>
        </table:table-row>
        <table:table-row table:style-name="Tabla14.1">
          <table:table-cell table:style-name="Tabla14.A2" office:value-type="string">
            <text:p text:style-name="P85">Coste anual mantenimiento</text:p>
          </table:table-cell>
          <table:table-cell table:style-name="Tabla14.B3" office:value-type="float" office:value="26695.99">
            <text:p text:style-name="P86">26695,99</text:p>
          </table:table-cell>
          <table:table-cell table:style-name="Tabla14.B3" office:value-type="float" office:value="5045.54211">
            <text:p text:style-name="P86">5045,54</text:p>
          </table:table-cell>
          <table:table-cell table:style-name="Tabla14.B3" office:value-type="float" office:value="31741.53211">
            <text:p text:style-name="P86">31741,53</text:p>
          </table:table-cell>
        </table:table-row>
        <table:table-row table:style-name="Tabla14.1">
          <table:table-cell table:style-name="Tabla14.A5" office:value-type="string">
            <text:p text:style-name="P10"/>
          </table:table-cell>
          <table:table-cell table:style-name="Tabla14.B5" office:value-type="string">
            <text:p text:style-name="P84">Año 2022</text:p>
          </table:table-cell>
          <table:table-cell table:style-name="Tabla14.D5">
            <text:p text:style-name="P10"/>
          </table:table-cell>
          <table:table-cell table:style-name="Tabla14.D5">
            <text:p text:style-name="P10"/>
          </table:table-cell>
        </table:table-row>
        <table:table-row table:style-name="Tabla14.1">
          <table:table-cell table:style-name="Tabla14.A2" office:value-type="string">
            <text:p text:style-name="P85">variación porcentual</text:p>
          </table:table-cell>
          <table:table-cell table:style-name="Tabla14.B2" office:value-type="percentage" office:value="0.245">
            <text:p text:style-name="P86">24,50 %</text:p>
          </table:table-cell>
          <table:table-cell table:style-name="Tabla14.B3">
            <text:p text:style-name="P10"/>
          </table:table-cell>
          <table:table-cell table:style-name="Tabla14.B3">
            <text:p text:style-name="P10"/>
          </table:table-cell>
        </table:table-row>
        <table:table-row table:style-name="Tabla14.23">
          <table:table-cell table:style-name="Tabla14.A2" office:value-type="string">
            <text:p text:style-name="P85">Coste anual conservación</text:p>
          </table:table-cell>
          <table:table-cell table:style-name="Tabla14.B3" office:value-type="float" office:value="2513.95">
            <text:p text:style-name="P86">2513,95</text:p>
          </table:table-cell>
          <table:table-cell table:style-name="Tabla14.B3" office:value-type="float" office:value="615.91775">
            <text:p text:style-name="P86">615,92</text:p>
          </table:table-cell>
          <table:table-cell table:style-name="Tabla14.B3" office:value-type="float" office:value="3129.86775">
            <text:p text:style-name="P86">3129,87</text:p>
          </table:table-cell>
        </table:table-row>
        <table:table-row table:style-name="Tabla14.23">
          <table:table-cell table:style-name="Tabla14.A2" office:value-type="string">
            <text:p text:style-name="P85">Coste anual mantenimiento</text:p>
          </table:table-cell>
          <table:table-cell table:style-name="Tabla14.B3" office:value-type="float" office:value="31741.53">
            <text:p text:style-name="P86">31741,53</text:p>
          </table:table-cell>
          <table:table-cell table:style-name="Tabla14.B3" office:value-type="float" office:value="7776.67485">
            <text:p text:style-name="P86">7776,67</text:p>
          </table:table-cell>
          <table:table-cell table:style-name="Tabla14.B3" office:value-type="float" office:value="39518.20485">
            <text:p text:style-name="P86">39518,2</text:p>
          </table:table-cell>
        </table:table-row>
        <table:table-row table:style-name="Tabla14.25">
          <table:table-cell table:style-name="Tabla14.A25" office:value-type="string">
            <text:p text:style-name="P10"/>
          </table:table-cell>
          <table:table-cell table:style-name="Tabla14.B25" office:value-type="string">
            <text:p text:style-name="P82">TOTAL</text:p>
          </table:table-cell>
          <table:table-cell table:style-name="Tabla14.C25" office:value-type="float" office:value="15722.06583">
            <text:p text:style-name="P83">15722,07</text:p>
          </table:table-cell>
          <table:table-cell table:style-name="Tabla14.C25">
            <text:p text:style-name="P10"/>
          </table:table-cell>
        </table:table-row>
      </table:table>
      <text:p text:style-name="P44">Una vez realizadas las operaciones anteriores en relación a la revisión de precios de conservación y mantenimiento desde el año 2017 hasta el año 2022, el resumen queda como sigue:</text:p>
      <table:table table:name="Tabla15" table:style-name="Tabla15">
        <table:table-column table:style-name="Tabla15.A"/>
        <table:table-column table:style-name="Tabla15.B"/>
        <table:table-row table:style-name="Tabla15.1">
          <table:table-cell table:style-name="Tabla15.A1" office:value-type="string">
            <text:p text:style-name="P81">TOTAL</text:p>
          </table:table-cell>
          <table:table-cell table:style-name="Tabla15.B1" office:value-type="float" office:value="15722.07">
            <text:p text:style-name="P72">15722,07</text:p>
          </table:table-cell>
        </table:table-row>
      </table:table>
      <text:p text:style-name="P44">Para valorar la revisión de precios de los productos energéticos se han utilizados indices del INE de la Comunidad Autónoma de Canarias.</text:p>
      <text:p text:style-name="P56"><text:a xlink:type="simple" xlink:href="https://www.ine.es/dyngs/INEbase/operacion.htm?c=Estadistica_C&amp;cid=1254736176802&amp;menu=resultados&amp;secc=1254736194776&amp;idp=1254735976607" text:style-name="Internet_20_link" text:visited-style-name="Visited_20_Internet_20_Link"><text:span text:style-name="T64">https://www.ine.es/dyngs/INEbase/operacion.htm?c=Estadistica_C&amp;cid=1254736176802&amp;menu=resultados&amp;secc=1254736194776&amp;idp=1254735976607</text:span></text:a><text:span text:style-name="T18"> </text:span></text:p>
      <text:p text:style-name="P48">VALORACIÓN DAÑOS Y PERJUICIOS</text:p>
      <text:p text:style-name="P44"><text:span text:style-name="T2">PRIMERO.- </text:span>El primer incumplimiento a valorar es la aportación de un vehículo Baldeadora con fecha de matriculación 26 de enero de 2006, incumpliendo la Prescripción 37 del Pliego de Prescripciones Técnicas Particulares, donde se exige que los vehículos aportados sean de nueva adquisición.</text:p>
      <text:p text:style-name="P23">Partiendo de la antigüedad del vehículo aportado y el precio que se recoge en la justificación de baja desproporcionada que aporta la adjudicataria se realiza la siguiente depreciación:</text:p>
      <table:table table:name="Tabla16" table:style-name="Tabla16">
        <table:table-column table:style-name="Tabla16.A"/>
        <table:table-column table:style-name="Tabla16.B"/>
        <table:table-column table:style-name="Tabla16.C"/>
        <table:table-column table:style-name="Tabla16.D"/>
        <table:table-header-rows>
          <table:table-row>
            <table:table-cell table:style-name="Tabla16.A1" office:value-type="string">
              <text:p text:style-name="P95"><text:line-break/><text:span text:style-name="T8">Año</text:span></text:p>
            </table:table-cell>
            <table:table-cell table:style-name="Tabla16.A1" office:value-type="string">
              <text:p text:style-name="P96">Depreciación (Baja)</text:p>
            </table:table-cell>
            <table:table-cell table:style-name="Tabla16.A1" office:value-type="string">
              <text:p text:style-name="P96">Valor</text:p>
            </table:table-cell>
            <table:table-cell table:style-name="Tabla16.D1" office:value-type="string">
              <text:p text:style-name="P96">Depreciación acumulada</text:p>
            </table:table-cell>
          </table:table-row>
        </table:table-header-rows>
        <table:table-row>
          <table:table-cell table:style-name="Tabla16.A2" office:value-type="string">
            <text:p text:style-name="P142"/>
          </table:table-cell>
          <table:table-cell table:style-name="Tabla16.A2" office:value-type="string">
            <text:p text:style-name="P84">Coste inicial</text:p>
          </table:table-cell>
          <table:table-cell table:style-name="Tabla16.A2" office:value-type="string">
            <text:p text:style-name="P84">90.642,38</text:p>
          </table:table-cell>
          <table:table-cell table:style-name="Tabla16.D2" office:value-type="string">
            <text:p text:style-name="P10"/>
          </table:table-cell>
        </table:table-row>
        <table:table-row>
          <table:table-cell table:style-name="Tabla16.A3" office:value-type="string">
            <text:p text:style-name="P96">1</text:p>
          </table:table-cell>
          <table:table-cell table:style-name="Tabla16.B3" office:value-type="string">
            <text:p text:style-name="P84">16%</text:p>
          </table:table-cell>
          <table:table-cell table:style-name="Tabla16.B3" office:value-type="string">
            <text:p text:style-name="P84">76.138.76</text:p>
          </table:table-cell>
          <table:table-cell table:style-name="Tabla16.D3" office:value-type="string">
            <text:p text:style-name="P84">16.00%</text:p>
          </table:table-cell>
        </table:table-row>
        <table:table-row>
          <table:table-cell table:style-name="Tabla16.A3" office:value-type="string">
            <text:p text:style-name="P96">2</text:p>
          </table:table-cell>
          <table:table-cell table:style-name="Tabla16.B3" office:value-type="string">
            <text:p text:style-name="P84">10%</text:p>
          </table:table-cell>
          <table:table-cell table:style-name="Tabla16.B3" office:value-type="string">
            <text:p text:style-name="P84">68.524.88</text:p>
          </table:table-cell>
          <table:table-cell table:style-name="Tabla16.D3" office:value-type="string">
            <text:p text:style-name="P84">24.40%</text:p>
          </table:table-cell>
        </table:table-row>
        <table:table-row>
          <table:table-cell table:style-name="Tabla16.A3" office:value-type="string">
            <text:p text:style-name="P96">3</text:p>
          </table:table-cell>
          <table:table-cell table:style-name="Tabla16.B3" office:value-type="string">
            <text:p text:style-name="P84">10%</text:p>
          </table:table-cell>
          <table:table-cell table:style-name="Tabla16.B3" office:value-type="string">
            <text:p text:style-name="P84">61.672.39</text:p>
          </table:table-cell>
          <table:table-cell table:style-name="Tabla16.D3" office:value-type="string">
            <text:p text:style-name="P84">31.96%</text:p>
          </table:table-cell>
        </table:table-row>
        <table:table-row>
          <table:table-cell table:style-name="Tabla16.A3" office:value-type="string">
            <text:p text:style-name="P96">4</text:p>
          </table:table-cell>
          <table:table-cell table:style-name="Tabla16.B3" office:value-type="string">
            <text:p text:style-name="P84">10%</text:p>
          </table:table-cell>
          <table:table-cell table:style-name="Tabla16.B3" office:value-type="string">
            <text:p text:style-name="P84">55.505.16</text:p>
          </table:table-cell>
          <table:table-cell table:style-name="Tabla16.D3" office:value-type="string">
            <text:p text:style-name="P84">38.76%</text:p>
          </table:table-cell>
        </table:table-row>
        <table:table-row>
          <table:table-cell table:style-name="Tabla16.A3" office:value-type="string">
            <text:p text:style-name="P96">5</text:p>
          </table:table-cell>
          <table:table-cell table:style-name="Tabla16.B3" office:value-type="string">
            <text:p text:style-name="P84">10%</text:p>
          </table:table-cell>
          <table:table-cell table:style-name="Tabla16.B3" office:value-type="string">
            <text:p text:style-name="P84">49.954.64</text:p>
          </table:table-cell>
          <table:table-cell table:style-name="Tabla16.D3" office:value-type="string">
            <text:p text:style-name="P84">44.89%</text:p>
          </table:table-cell>
        </table:table-row>
        <table:table-row>
          <table:table-cell table:style-name="Tabla16.A3" office:value-type="string">
            <text:p text:style-name="P96">6</text:p>
          </table:table-cell>
          <table:table-cell table:style-name="Tabla16.B3" office:value-type="string">
            <text:p text:style-name="P84">10%</text:p>
          </table:table-cell>
          <table:table-cell table:style-name="Tabla16.B3" office:value-type="string">
            <text:p text:style-name="P84">44.959.18</text:p>
          </table:table-cell>
          <table:table-cell table:style-name="Tabla16.D3" office:value-type="string">
            <text:p text:style-name="P84">50.40%</text:p>
          </table:table-cell>
        </table:table-row>
        <text:soft-page-break/>
        <table:table-row>
          <table:table-cell table:style-name="Tabla16.A3" office:value-type="string">
            <text:p text:style-name="P96">7</text:p>
          </table:table-cell>
          <table:table-cell table:style-name="Tabla16.B3" office:value-type="string">
            <text:p text:style-name="P84">10%</text:p>
          </table:table-cell>
          <table:table-cell table:style-name="Tabla16.B3" office:value-type="string">
            <text:p text:style-name="P84">40.463.26</text:p>
          </table:table-cell>
          <table:table-cell table:style-name="Tabla16.D3" office:value-type="string">
            <text:p text:style-name="P84">55.36%</text:p>
          </table:table-cell>
        </table:table-row>
        <table:table-row>
          <table:table-cell table:style-name="Tabla16.A3" office:value-type="string">
            <text:p text:style-name="P96">8</text:p>
          </table:table-cell>
          <table:table-cell table:style-name="Tabla16.B3" office:value-type="string">
            <text:p text:style-name="P84">10%</text:p>
          </table:table-cell>
          <table:table-cell table:style-name="Tabla16.B3" office:value-type="string">
            <text:p text:style-name="P84">36.416.93</text:p>
          </table:table-cell>
          <table:table-cell table:style-name="Tabla16.D3" office:value-type="string">
            <text:p text:style-name="P84">59.82%</text:p>
          </table:table-cell>
        </table:table-row>
      </table:table>
      <text:p text:style-name="P44">Esta Administración en concepto de amortización de dicho medio material a realizado los siguientes pagos:</text:p>
      <table:table table:name="Tabla17" table:style-name="Tabla17">
        <table:table-column table:style-name="Tabla17.A"/>
        <table:table-column table:style-name="Tabla17.B"/>
        <table:table-column table:style-name="Tabla17.C"/>
        <table:table-column table:style-name="Tabla17.D"/>
        <table:table-row table:style-name="Tabla17.1">
          <table:table-cell table:style-name="Tabla17.A1" table:number-columns-spanned="4" office:value-type="string">
            <text:p text:style-name="P10"/>
          </table:table-cell>
          <table:covered-table-cell/>
          <table:covered-table-cell/>
          <table:covered-table-cell/>
        </table:table-row>
        <table:table-row table:style-name="Tabla17.1">
          <table:table-cell table:style-name="Tabla17.A2" office:value-type="string">
            <text:p text:style-name="P81">AÑO</text:p>
          </table:table-cell>
          <table:table-cell table:style-name="Tabla17.A2" table:number-columns-spanned="2" office:value-type="string">
            <text:p text:style-name="P81">P. REALIZADOS</text:p>
          </table:table-cell>
          <table:covered-table-cell/>
          <table:table-cell table:style-name="Tabla17.D2" office:value-type="string">
            <text:p text:style-name="P81">TOTAL</text:p>
          </table:table-cell>
        </table:table-row>
        <table:table-row table:style-name="Tabla17.1">
          <table:table-cell table:style-name="Tabla17.A3" office:value-type="float" office:value="2018">
            <text:p text:style-name="P84">2018</text:p>
          </table:table-cell>
          <table:table-cell table:style-name="Tabla17.A3" table:number-columns-spanned="2" office:value-type="float" office:value="8454.6">
            <text:p text:style-name="P84">8454,6</text:p>
          </table:table-cell>
          <table:covered-table-cell/>
          <table:table-cell table:style-name="Tabla17.D3" office:value-type="float" office:value="8454.6">
            <text:p text:style-name="P86">8454,6</text:p>
          </table:table-cell>
        </table:table-row>
        <table:table-row table:style-name="Tabla17.1">
          <table:table-cell table:style-name="Tabla17.A3" office:value-type="float" office:value="2019">
            <text:p text:style-name="P84">2019</text:p>
          </table:table-cell>
          <table:table-cell table:style-name="Tabla17.A3" table:number-columns-spanned="2" office:value-type="float" office:value="11272.8">
            <text:p text:style-name="P84">11272,8</text:p>
          </table:table-cell>
          <table:covered-table-cell/>
          <table:table-cell table:style-name="Tabla17.D3" office:value-type="float" office:value="11272.8">
            <text:p text:style-name="P86">11272,8</text:p>
          </table:table-cell>
        </table:table-row>
        <table:table-row table:style-name="Tabla17.1">
          <table:table-cell table:style-name="Tabla17.A3" office:value-type="float" office:value="2020">
            <text:p text:style-name="P84">2020</text:p>
          </table:table-cell>
          <table:table-cell table:style-name="Tabla17.A3" table:number-columns-spanned="2" office:value-type="float" office:value="11272.8">
            <text:p text:style-name="P84">11272,8</text:p>
          </table:table-cell>
          <table:covered-table-cell/>
          <table:table-cell table:style-name="Tabla17.D3" office:value-type="float" office:value="11272.8">
            <text:p text:style-name="P86">11272,8</text:p>
          </table:table-cell>
        </table:table-row>
        <table:table-row table:style-name="Tabla17.1">
          <table:table-cell table:style-name="Tabla17.A2" office:value-type="string">
            <text:p text:style-name="P84">2021 </text:p>
          </table:table-cell>
          <table:table-cell table:style-name="Tabla17.A3" table:number-columns-spanned="2" office:value-type="float" office:value="11272.8">
            <text:p text:style-name="P84">11272,8</text:p>
          </table:table-cell>
          <table:covered-table-cell/>
          <table:table-cell table:style-name="Tabla17.D3" office:value-type="float" office:value="11272.8">
            <text:p text:style-name="P86">11272,8</text:p>
          </table:table-cell>
        </table:table-row>
        <table:table-row table:style-name="Tabla17.1">
          <table:table-cell table:style-name="Tabla17.A2" office:value-type="string">
            <text:p text:style-name="P84">2022</text:p>
          </table:table-cell>
          <table:table-cell table:style-name="Tabla17.A3" table:number-columns-spanned="2" office:value-type="float" office:value="11272.8">
            <text:p text:style-name="P84">11272,8</text:p>
          </table:table-cell>
          <table:covered-table-cell/>
          <table:table-cell table:style-name="Tabla17.D3" office:value-type="float" office:value="11272.8">
            <text:p text:style-name="P86">11272,8</text:p>
          </table:table-cell>
        </table:table-row>
        <table:table-row table:style-name="Tabla17.1">
          <table:table-cell table:style-name="Tabla17.A2" office:value-type="string">
            <text:p text:style-name="P84">2023 </text:p>
          </table:table-cell>
          <table:table-cell table:style-name="Tabla17.A3" table:number-columns-spanned="2" office:value-type="float" office:value="11272.8">
            <text:p text:style-name="P84">11272,8</text:p>
          </table:table-cell>
          <table:covered-table-cell/>
          <table:table-cell table:style-name="Tabla17.D3" office:value-type="float" office:value="11272.8">
            <text:p text:style-name="P86">11272,8</text:p>
          </table:table-cell>
        </table:table-row>
        <table:table-row table:style-name="Tabla17.1">
          <table:table-cell table:style-name="Tabla17.A2" office:value-type="string">
            <text:p text:style-name="P10"/>
          </table:table-cell>
          <table:table-cell table:style-name="Tabla17.A2" table:number-columns-spanned="2" office:value-type="string">
            <text:p text:style-name="P86">TOTAL PAGOS REALIZADOS</text:p>
          </table:table-cell>
          <table:covered-table-cell/>
          <table:table-cell table:style-name="Tabla17.D3" office:value-type="float" office:value="64818.6">
            <text:p text:style-name="P86">64818,6</text:p>
          </table:table-cell>
        </table:table-row>
        <table:table-row table:style-name="Tabla17.1">
          <table:table-cell table:style-name="Tabla17.A2" office:value-type="string">
            <text:p text:style-name="P10"/>
          </table:table-cell>
          <table:table-cell table:style-name="Tabla17.A2" table:number-columns-spanned="2" office:value-type="string">
            <text:p text:style-name="P86">DEPRECIACIÓN BALDEADORA </text:p>
          </table:table-cell>
          <table:covered-table-cell/>
          <table:table-cell table:style-name="Tabla17.D3" office:value-type="float" office:value="36416.93">
            <text:p text:style-name="P86">36416,93</text:p>
          </table:table-cell>
        </table:table-row>
        <table:table-row table:style-name="Tabla17.1">
          <table:table-cell table:style-name="Tabla17.A2" office:value-type="string">
            <text:p text:style-name="P10"/>
          </table:table-cell>
          <table:table-cell table:style-name="Tabla17.A2" office:value-type="string">
            <text:p text:style-name="P10"/>
          </table:table-cell>
          <table:table-cell table:style-name="Tabla17.A2" office:value-type="string">
            <text:p text:style-name="P83">TOTAL</text:p>
          </table:table-cell>
          <table:table-cell table:style-name="Tabla17.D2" office:value-type="string">
            <text:p text:style-name="P83">28.401,67 </text:p>
          </table:table-cell>
        </table:table-row>
      </table:table>
      <text:p text:style-name="P22"><text:span text:style-name="T10">Por lo tanto, se reclama la diferencia entre la depreciación del vehículo al tener una antigüedad de 8 años en el momento de adscribirse al servicio y lo realmente abonado por esta Administración, quedando un saldo favorable a esta Administración por un valor de</text:span><text:span text:style-name="T9"> </text:span><text:span text:style-name="T11">veintiocho mil cuatrocientos uno con sesenta y siete céntimos.(28.401,67</text:span><text:span text:style-name="T9"> </text:span><text:span text:style-name="T11">)</text:span></text:p>
      <text:p text:style-name="P22"><text:span text:style-name="T48">SEGUNDO.- </text:span><text:span text:style-name="T10">Los siguientes incumplimientos son los relacionados con la oferta de la adjudicataria, en este sentido hay que tener en cuenta lo recogido en la justificación de la baja desproporcionada</text:span><text:span text:style-name="T9"> </text:span><text:span text:style-name="T10">que aportó la Adjudicataria y aceptada por la Administración, que dice: Todo lo expuesto hasta este punto permite constatar la viabilidad del proyecto de la UTE para la prestación del servicio de limpieza viaria que se somete a la consideración del Ayuntamiento de Mogán, es decir, consideramos la oferta asumible y no incursa en temeridad, por la que la UTE la ratifica en su totalidad, </text:span><text:span text:style-name="T13">incluyendo las mejoras sin coste ofertadas.</text:span></text:p>
      <text:p text:style-name="P22"><text:span text:style-name="T11">TERCERO.- </text:span><text:span text:style-name="T10">En relación al incumplimiento de la Campaña de Sensibilización ofertada</text:span><text:span text:style-name="T9"> </text:span><text:span text:style-name="T10">se le debe reclamar a la adjudicataria la totalidad de lo no ejecutado, que ha quedado perfectamente cuantificado en la oferta del adjudicatario por un valor de 79.114,10 euros anuales , habiendo realizado sólo una campaña en el año 2016. Teniendo en cuenta que los Pliegos del presente contrato se recoge la posibilidad de la realización de dicha campaña en periodos de dos años, y teniendo en cuenta que el </text:span><text:soft-page-break/><text:span text:style-name="T10">contrato fue resuelto antes de la finalización del año 2023, no se pueden contabilizar el año 2023, quedando como sigue:</text:span></text:p>
      <table:table table:name="Tabla18" table:style-name="Tabla18">
        <table:table-column table:style-name="Tabla18.A"/>
        <table:table-column table:style-name="Tabla18.B"/>
        <table:table-column table:style-name="Tabla18.C"/>
        <table:table-row>
          <table:table-cell table:style-name="Tabla18.A1" table:number-columns-spanned="3" office:value-type="string">
            <text:p text:style-name="P81">C. DE SENSIBILIZACIÓN OFERTADOS POR LA CONCESIONARIA</text:p>
          </table:table-cell>
          <table:covered-table-cell/>
          <table:covered-table-cell/>
        </table:table-row>
        <table:table-row>
          <table:table-cell table:style-name="Tabla18.A2" table:number-columns-spanned="3" office:value-type="string">
            <text:p text:style-name="P81">C. ANUAL</text:p>
          </table:table-cell>
          <table:covered-table-cell/>
          <table:covered-table-cell/>
        </table:table-row>
        <table:table-row>
          <table:table-cell table:style-name="Tabla18.A3" table:number-columns-spanned="3" office:value-type="float" office:value="79114.1">
            <text:p text:style-name="P81">79114,1</text:p>
          </table:table-cell>
          <table:covered-table-cell/>
          <table:covered-table-cell/>
        </table:table-row>
        <table:table-row>
          <table:table-cell table:style-name="Tabla18.A4" table:number-columns-spanned="2" office:value-type="string">
            <text:p text:style-name="P81">AÑO 2015</text:p>
          </table:table-cell>
          <table:covered-table-cell/>
          <table:table-cell table:style-name="Tabla18.A3" office:value-type="float" office:value="79114.1">
            <text:p text:style-name="P84">79114,1</text:p>
          </table:table-cell>
        </table:table-row>
        <table:table-row>
          <table:table-cell table:style-name="Tabla18.A4" table:number-columns-spanned="2" office:value-type="string">
            <text:p text:style-name="P81">SE REALIZÓ EN EL AÑO 2016</text:p>
          </table:table-cell>
          <table:covered-table-cell/>
          <table:table-cell table:style-name="Tabla18.A3" office:value-type="float" office:value="0">
            <text:p text:style-name="P84">0</text:p>
          </table:table-cell>
        </table:table-row>
        <table:table-row>
          <table:table-cell table:style-name="Tabla18.A4" table:number-columns-spanned="2" office:value-type="string">
            <text:p text:style-name="P81">AÑO 2017</text:p>
          </table:table-cell>
          <table:covered-table-cell/>
          <table:table-cell table:style-name="Tabla18.A3" office:value-type="float" office:value="79114.1">
            <text:p text:style-name="P84">79114,1</text:p>
          </table:table-cell>
        </table:table-row>
        <table:table-row>
          <table:table-cell table:style-name="Tabla18.A4" table:number-columns-spanned="2" office:value-type="string">
            <text:p text:style-name="P81">AÑO 2018</text:p>
          </table:table-cell>
          <table:covered-table-cell/>
          <table:table-cell table:style-name="Tabla18.A3" office:value-type="float" office:value="79114.1">
            <text:p text:style-name="P84">79114,1</text:p>
          </table:table-cell>
        </table:table-row>
        <table:table-row>
          <table:table-cell table:style-name="Tabla18.A4" table:number-columns-spanned="2" office:value-type="string">
            <text:p text:style-name="P81">AÑO 2019</text:p>
          </table:table-cell>
          <table:covered-table-cell/>
          <table:table-cell table:style-name="Tabla18.A3" office:value-type="float" office:value="79114.1">
            <text:p text:style-name="P84">79114,1</text:p>
          </table:table-cell>
        </table:table-row>
        <table:table-row>
          <table:table-cell table:style-name="Tabla18.A4" table:number-columns-spanned="2" office:value-type="string">
            <text:p text:style-name="P81">AÑO 2020</text:p>
          </table:table-cell>
          <table:covered-table-cell/>
          <table:table-cell table:style-name="Tabla18.A3" office:value-type="float" office:value="79114.1">
            <text:p text:style-name="P84">79114,1</text:p>
          </table:table-cell>
        </table:table-row>
        <table:table-row>
          <table:table-cell table:style-name="Tabla18.A4" table:number-columns-spanned="2" office:value-type="string">
            <text:p text:style-name="P81">AÑO 2021</text:p>
          </table:table-cell>
          <table:covered-table-cell/>
          <table:table-cell table:style-name="Tabla18.A3" office:value-type="float" office:value="79114.1">
            <text:p text:style-name="P84">79114,1</text:p>
          </table:table-cell>
        </table:table-row>
        <table:table-row>
          <table:table-cell table:style-name="Tabla18.A4" table:number-columns-spanned="2" office:value-type="string">
            <text:p text:style-name="P81">AÑO 2022</text:p>
          </table:table-cell>
          <table:covered-table-cell/>
          <table:table-cell table:style-name="Tabla18.A3" office:value-type="float" office:value="79114.1">
            <text:p text:style-name="P84">79114,1</text:p>
          </table:table-cell>
        </table:table-row>
        <table:table-row>
          <table:table-cell table:style-name="Tabla18.A4" office:value-type="string">
            <text:p text:style-name="P10"/>
          </table:table-cell>
          <table:table-cell table:style-name="Tabla18.B12" office:value-type="string">
            <text:p text:style-name="P81">TOTAL</text:p>
          </table:table-cell>
          <table:table-cell table:style-name="Tabla18.C12" office:value-type="string">
            <text:p text:style-name="P81">553.798,70</text:p>
          </table:table-cell>
        </table:table-row>
      </table:table>
      <text:p text:style-name="P44">Dentro de los Pliegos del presente contrato se destinan también 5.000 euros anuales a la realización de campañas de sensibilización , sin que hasta este momento se haya realizado ninguna.</text:p>
      <text:p text:style-name="P44">Siguiendo el criterio anterior y teniendo en cuenta que la campaña se puede realizar cada dos años y, que la resolución del contrato se produjo antes de la finalización del año 2023,no se puede contabilizar el año 2023, quedando el resultado como sigue:</text:p>
      <table:table table:name="Tabla19" table:style-name="Tabla19">
        <table:table-column table:style-name="Tabla19.A"/>
        <table:table-column table:style-name="Tabla19.B"/>
        <table:table-column table:style-name="Tabla19.C"/>
        <table:table-column table:style-name="Tabla19.D"/>
        <table:table-column table:style-name="Tabla19.E"/>
        <table:table-row table:style-name="Tabla19.1">
          <table:table-cell table:style-name="Tabla19.A1" table:number-columns-spanned="5" office:value-type="string">
            <text:p text:style-name="P81">CAMPAÑA DE SENSIBILIZACIÓN</text:p>
          </table:table-cell>
          <table:covered-table-cell/>
          <table:covered-table-cell/>
          <table:covered-table-cell/>
          <table:covered-table-cell/>
        </table:table-row>
        <table:table-row table:style-name="Tabla19.1">
          <table:table-cell table:style-name="Tabla19.A2" table:number-columns-spanned="5" office:value-type="string">
            <text:p text:style-name="P81">C. DE SENBILIZACIÓN PLIEGOS 5.000 EUROS ANUALES </text:p>
          </table:table-cell>
          <table:covered-table-cell/>
          <table:covered-table-cell/>
          <table:covered-table-cell/>
          <table:covered-table-cell/>
        </table:table-row>
        <table:table-row table:style-name="Tabla19.1">
          <table:table-cell table:style-name="Tabla19.A3" office:value-type="float" office:value="5000">
            <text:p text:style-name="P81">5000</text:p>
          </table:table-cell>
          <table:table-cell table:style-name="Tabla19.B3" office:value-type="string">
            <text:p text:style-name="P83">AÑO 2015</text:p>
          </table:table-cell>
          <table:table-cell table:style-name="Tabla19.A3" office:value-type="float" office:value="416.666666666667">
            <text:p text:style-name="P83">416,67</text:p>
          </table:table-cell>
          <table:table-cell table:style-name="Tabla19.A3" office:value-type="float" office:value="13.8888888888889">
            <text:p text:style-name="P81">13,89</text:p>
          </table:table-cell>
          <table:table-cell table:style-name="Tabla19.E3" office:value-type="float" office:value="5000">
            <text:p text:style-name="P83">5000</text:p>
          </table:table-cell>
        </table:table-row>
        <table:table-row table:style-name="Tabla19.1">
          <table:table-cell table:style-name="Tabla19.B3" office:value-type="string">
            <text:p text:style-name="P10"/>
          </table:table-cell>
          <table:table-cell table:style-name="Tabla19.B3" office:value-type="string">
            <text:p text:style-name="P83">AÑO 2016</text:p>
          </table:table-cell>
          <table:table-cell table:style-name="Tabla19.B3" office:value-type="string">
            <text:p text:style-name="P10"/>
          </table:table-cell>
          <table:table-cell table:style-name="Tabla19.B3" office:value-type="string">
            <text:p text:style-name="P10"/>
          </table:table-cell>
          <table:table-cell table:style-name="Tabla19.E3" office:value-type="float" office:value="5000">
            <text:p text:style-name="P86">5000</text:p>
          </table:table-cell>
        </table:table-row>
        <table:table-row table:style-name="Tabla19.1">
          <table:table-cell table:style-name="Tabla19.B3" office:value-type="string">
            <text:p text:style-name="P10"/>
          </table:table-cell>
          <table:table-cell table:style-name="Tabla19.B3" office:value-type="string">
            <text:p text:style-name="P83">AÑO 2017</text:p>
          </table:table-cell>
          <table:table-cell table:style-name="Tabla19.B3" office:value-type="string">
            <text:p text:style-name="P10"/>
          </table:table-cell>
          <table:table-cell table:style-name="Tabla19.B3" office:value-type="string">
            <text:p text:style-name="P10"/>
          </table:table-cell>
          <table:table-cell table:style-name="Tabla19.E3" office:value-type="float" office:value="5000">
            <text:p text:style-name="P86">5000</text:p>
          </table:table-cell>
        </table:table-row>
        <table:table-row table:style-name="Tabla19.1">
          <table:table-cell table:style-name="Tabla19.B3" office:value-type="string">
            <text:p text:style-name="P10"/>
          </table:table-cell>
          <table:table-cell table:style-name="Tabla19.B3" office:value-type="string">
            <text:p text:style-name="P83">AÑO 2018</text:p>
          </table:table-cell>
          <table:table-cell table:style-name="Tabla19.B3" office:value-type="string">
            <text:p text:style-name="P10"/>
          </table:table-cell>
          <table:table-cell table:style-name="Tabla19.B3" office:value-type="string">
            <text:p text:style-name="P10"/>
          </table:table-cell>
          <table:table-cell table:style-name="Tabla19.E3" office:value-type="float" office:value="5000">
            <text:p text:style-name="P86">5000</text:p>
          </table:table-cell>
        </table:table-row>
        <table:table-row table:style-name="Tabla19.1">
          <table:table-cell table:style-name="Tabla19.B3" office:value-type="string">
            <text:p text:style-name="P10"/>
          </table:table-cell>
          <table:table-cell table:style-name="Tabla19.B3" office:value-type="string">
            <text:p text:style-name="P83">AÑO 2019</text:p>
          </table:table-cell>
          <table:table-cell table:style-name="Tabla19.B3" office:value-type="string">
            <text:p text:style-name="P10"/>
          </table:table-cell>
          <table:table-cell table:style-name="Tabla19.B3" office:value-type="string">
            <text:p text:style-name="P10"/>
          </table:table-cell>
          <table:table-cell table:style-name="Tabla19.E3" office:value-type="float" office:value="5000">
            <text:p text:style-name="P86">5000</text:p>
          </table:table-cell>
        </table:table-row>
        <table:table-row table:style-name="Tabla19.1">
          <table:table-cell table:style-name="Tabla19.B3" office:value-type="string">
            <text:p text:style-name="P10"/>
          </table:table-cell>
          <table:table-cell table:style-name="Tabla19.B3" office:value-type="string">
            <text:p text:style-name="P83">AÑO 2020</text:p>
          </table:table-cell>
          <table:table-cell table:style-name="Tabla19.B3" office:value-type="string">
            <text:p text:style-name="P10"/>
          </table:table-cell>
          <table:table-cell table:style-name="Tabla19.B3" office:value-type="string">
            <text:p text:style-name="P10"/>
          </table:table-cell>
          <table:table-cell table:style-name="Tabla19.E3" office:value-type="float" office:value="5000">
            <text:p text:style-name="P86">5000</text:p>
          </table:table-cell>
        </table:table-row>
        <table:table-row table:style-name="Tabla19.9">
          <table:table-cell table:style-name="Tabla19.B3" office:value-type="string">
            <text:p text:style-name="P10"/>
          </table:table-cell>
          <table:table-cell table:style-name="Tabla19.B3" office:value-type="string">
            <text:p text:style-name="P83">AÑO 2021</text:p>
          </table:table-cell>
          <table:table-cell table:style-name="Tabla19.B3" office:value-type="string">
            <text:p text:style-name="P10"/>
          </table:table-cell>
          <table:table-cell table:style-name="Tabla19.B3" office:value-type="string">
            <text:p text:style-name="P10"/>
          </table:table-cell>
          <table:table-cell table:style-name="Tabla19.E3" office:value-type="float" office:value="5000">
            <text:p text:style-name="P86">5000</text:p>
          </table:table-cell>
        </table:table-row>
        <text:soft-page-break/>
        <table:table-row table:style-name="Tabla19.9">
          <table:table-cell table:style-name="Tabla19.B3" office:value-type="string">
            <text:p text:style-name="P10"/>
          </table:table-cell>
          <table:table-cell table:style-name="Tabla19.B3" office:value-type="string">
            <text:p text:style-name="P83">AÑO 2022</text:p>
          </table:table-cell>
          <table:table-cell table:style-name="Tabla19.B3" office:value-type="string">
            <text:p text:style-name="P10"/>
          </table:table-cell>
          <table:table-cell table:style-name="Tabla19.B3" office:value-type="string">
            <text:p text:style-name="P10"/>
          </table:table-cell>
          <table:table-cell table:style-name="Tabla19.E3" office:value-type="float" office:value="5000">
            <text:p text:style-name="P86">5000</text:p>
          </table:table-cell>
        </table:table-row>
        <table:table-row table:style-name="Tabla19.1">
          <table:table-cell table:style-name="Tabla19.B3" office:value-type="string">
            <text:p text:style-name="P10"/>
          </table:table-cell>
          <table:table-cell table:style-name="Tabla19.B3" office:value-type="string">
            <text:p text:style-name="P10"/>
          </table:table-cell>
          <table:table-cell table:style-name="Tabla19.B3" office:value-type="string">
            <text:p text:style-name="P10"/>
          </table:table-cell>
          <table:table-cell table:style-name="Tabla19.D11" office:value-type="string">
            <text:p text:style-name="P82">TOTAL</text:p>
          </table:table-cell>
          <table:table-cell table:style-name="Tabla19.E11" office:value-type="float" office:value="40000">
            <text:p text:style-name="P83">40000</text:p>
          </table:table-cell>
        </table:table-row>
      </table:table>
      <text:p text:style-name="P22"><text:span text:style-name="T10">Esta Administración reclama las campañas no ejecutadas por un valor de </text:span><text:span text:style-name="T11">quinientos noventa y tres mil setecientos noventa y ocho con setenta céntimos ( 593.798,70 )</text:span></text:p>
      <text:p text:style-name="P22"><text:span text:style-name="T48">CUARTO.- </text:span><text:span text:style-name="T10">El siguiente incumplimiento a valorar es la campaña de eliminación de chicles, que si bien se ha estado realizando, y la adjudicataria ha destinado 4 trabajadores y dos vehículos de agua fría a presión para dicha eliminación de chicles,quedando</text:span><text:span text:style-name="T9"> </text:span><text:span text:style-name="T10">acreditada</text:span><text:span text:style-name="T9"> </text:span><text:span text:style-name="T10">dicha prestación durante el procedimiento de resolución. También hay que tener en cuenta que la adjudicataria en los dos primeros años aportó una máquina específica para la eliminación de chicles fuera de contrato.</text:span></text:p>
      <text:p text:style-name="P22"><text:span text:style-name="T10">No obstante lo anterior, la ejecución de forma defectuosa de la eliminación de chicles, obligó a esta Administración a destinar personal del Plan de Empleo a la realización de la misma. En este sentido entendemos que se han destinado 225 jornadas a esta actividad. Entendiendo que la jornada del personal del Plan de Empleo es de 6 horas con un coste hora del salario mínimo interprofesional de 8,87</text:span><text:span text:style-name="T9"> </text:span><text:span text:style-name="T10">euros. Se realiza la siguiente operación:</text:span></text:p>
      <table:table table:name="Tabla20" table:style-name="Tabla20">
        <table:table-column table:style-name="Tabla20.A" table:number-columns-repeated="2"/>
        <table:table-row>
          <table:table-cell table:style-name="Tabla20.A1" office:value-type="string">
            <text:p text:style-name="P87">225 jornadas a 6 horas cada una </text:p>
          </table:table-cell>
          <table:table-cell table:style-name="Tabla20.B1" office:value-type="string">
            <text:p text:style-name="P86">1.350 horas</text:p>
          </table:table-cell>
        </table:table-row>
        <table:table-row>
          <table:table-cell table:style-name="Tabla20.A2" office:value-type="string">
            <text:p text:style-name="P87">Considerando el coste hora a 8,87 euros</text:p>
          </table:table-cell>
          <table:table-cell table:style-name="Tabla20.B2" office:value-type="string">
            <text:p text:style-name="P86">11.974,50 euros </text:p>
          </table:table-cell>
        </table:table-row>
      </table:table>
      <text:p text:style-name="P23">Por lo tanto, esta Administración entiende que se le ha generado un perjuicio en relación al presente incumplimiento de 11.974,50 euros.</text:p>
      <text:p text:style-name="P22"><text:span text:style-name="T48">QUINTO.- </text:span><text:span text:style-name="T47">La reclamación de daños y perjuicios del presente contrato queda reflejado de la forma siguiente:</text:span></text:p>
      <table:table table:name="Tabla22" table:style-name="Tabla22">
        <table:table-column table:style-name="Tabla22.A"/>
        <table:table-column table:style-name="Tabla22.B"/>
        <table:table-row>
          <table:table-cell table:style-name="Tabla22.A1" office:value-type="string">
            <text:p text:style-name="P81">CONCEPTO</text:p>
          </table:table-cell>
          <table:table-cell table:style-name="Tabla22.B1" office:value-type="string">
            <text:p text:style-name="P81">TOTAL</text:p>
          </table:table-cell>
        </table:table-row>
        <table:table-row>
          <table:table-cell table:style-name="Tabla22.A2" office:value-type="string">
            <text:p text:style-name="P84">BALDEADORA</text:p>
          </table:table-cell>
          <table:table-cell table:style-name="Tabla22.B2" office:value-type="string">
            <text:p text:style-name="P81">28.401,67 </text:p>
          </table:table-cell>
        </table:table-row>
        <table:table-row>
          <table:table-cell table:style-name="Tabla22.A2" office:value-type="string">
            <text:p text:style-name="P84">CAMPAÑA CONCIENCIACIÓN OFERTADA</text:p>
          </table:table-cell>
          <table:table-cell table:style-name="Tabla22.B2" office:value-type="string">
            <text:p text:style-name="P81">553.798,70 </text:p>
          </table:table-cell>
        </table:table-row>
        <table:table-row>
          <table:table-cell table:style-name="Tabla22.A2" office:value-type="string">
            <text:p text:style-name="P84">CAMPAÑA CONCIENCIACIÓN RECOGIDA EN LOS PLIEGOS</text:p>
          </table:table-cell>
          <table:table-cell table:style-name="Tabla22.B2" office:value-type="string">
            <text:p text:style-name="P81">40.000 </text:p>
          </table:table-cell>
        </table:table-row>
        <table:table-row>
          <table:table-cell table:style-name="Tabla22.A2" office:value-type="string">
            <text:p text:style-name="P84">CAMPAÑA QUITA CHICLES</text:p>
          </table:table-cell>
          <table:table-cell table:style-name="Tabla22.B2" office:value-type="string">
            <text:p text:style-name="P81">11.974,50 </text:p>
          </table:table-cell>
        </table:table-row>
        <table:table-row>
          <table:table-cell table:style-name="Tabla22.A2" office:value-type="string">
            <text:p text:style-name="P81">SUB.TOTAL</text:p>
          </table:table-cell>
          <table:table-cell table:style-name="Tabla22.B2" office:value-type="string">
            <text:p text:style-name="P81">634.174,87 </text:p>
          </table:table-cell>
        </table:table-row>
        <table:table-row>
          <table:table-cell table:style-name="Tabla22.A2" office:value-type="string">
            <text:p text:style-name="P81">REVISIÓN DE PRECIOS</text:p>
          </table:table-cell>
          <table:table-cell table:style-name="Tabla22.B2" office:value-type="string">
            <text:p text:style-name="P81">15.722,07 </text:p>
          </table:table-cell>
        </table:table-row>
        <table:table-row>
          <table:table-cell table:style-name="Tabla22.A2" office:value-type="string">
            <text:p text:style-name="P81">TOTAL</text:p>
          </table:table-cell>
          <table:table-cell table:style-name="Tabla22.B2" office:value-type="string">
            <text:p text:style-name="P81">618.452,80 </text:p>
          </table:table-cell>
        </table:table-row>
      </table:table>
      <text:p text:style-name="P22"><text:span text:style-name="T10">En base a los antecedentes expuestos y los fundamentos jurídicos que le son de aplicación se eleva al</text:span><text:span text:style-name="T9"> </text:span><text:span text:style-name="T10">Pleno de esta Corporación como órgano competente según lo dispuesto en el artículo 47.j de la Ley 7/1985, de 2 de abril, Reguladora de las Bases del Régimen Local</text:span><text:span text:style-name="T9"> </text:span><text:span text:style-name="T10">la siguiente </text:span></text:p>
      <text:p text:style-name="P46">PROPUESTA DE RESOLUCIÓN</text:p>
      <text:p text:style-name="P22"><text:soft-page-break/><text:span text:style-name="T11">Primero.- </text:span><text:span text:style-name="T10">Reclamar a la empresa adjudicataria una indemnización de</text:span><text:span text:style-name="T9"> </text:span><text:span text:style-name="T11">618.452,80 euros</text:span><text:span text:style-name="T9"> </text:span><text:span text:style-name="T10">por los daños y perjuicios causados por los incumplimientos referidos del presente contrato.</text:span></text:p>
      <text:p text:style-name="P22"><text:span text:style-name="T11">Segundo.-</text:span><text:span text:style-name="T9"> </text:span><text:span text:style-name="T10">Otorgar trámite de audiencia al concesionario (de modo individual a la U.T.E. y a cada una de las empresas que la conforman), a los avalistas y a los aseguradores del contrato, por plazo de diez días naturales, a contar a partir del día siguiente al de la notificación del presente acuerdo, a fin de que puedan alegar y presentar los documentos y justificaciones que estimen pertinentes</text:span></text:p>
      <text:p text:style-name="P23"><text:span text:style-name="T14">Tercero.-</text:span><text:span text:style-name="T9"> Notificar el acuerdo adoptado al departamento de intervención a los efectos oportunos.</text:span>»</text:p>
      <text:p text:style-name="P22">Considerando que la adopción de este acuerdo es competencia del Pleno del Ayuntamiento, de conformidad con lo dispuesto en el artículo 22.2.f) de la LBRL, es por lo que se tiene elevar a su consideración la siguiente </text:p>
      <text:p text:style-name="P29">PROPUESTA DE RESOLUCIÓN</text:p>
      <text:p text:style-name="P22"><text:span text:style-name="T14">Primero.- </text:span><text:span text:style-name="T9">Reclamar a la empresa adjudicataria una indemnización de </text:span><text:span text:style-name="T14">618.452,80 euros</text:span><text:span text:style-name="T9"> por los daños y perjuicios causados por los incumplimientos referidos del presente contrato.</text:span></text:p>
      <text:p text:style-name="P22"><text:span text:style-name="T14">Segundo.-</text:span><text:span text:style-name="T9"> Otorgar trámite de audiencia al concesionario (de modo individual a la U.T.E. y a cada una de las empresas que la conforman), a los avalistas y a los aseguradores del contrato, por plazo de diez días naturales, a contar a partir del día siguiente al de la notificación del presente acuerdo, a fin de que puedan alegar y presentar los documentos y justificaciones que estimen pertinentes</text:span></text:p>
      <text:p text:style-name="P22"><text:span text:style-name="T14">Tercero.-</text:span><text:span text:style-name="T9"> Notificar el acuerdo adoptado al departamento de intervención a los efectos oportunos.”</text:span></text:p>
      <text:p text:style-name="P50"/>
      <text:p text:style-name="P64"><text:tab/>El asunto tratado se incorpora como videoacta digital firmada electrónicamente por la Secretaría (a la que se accede a través del enlace web que se describe a continuación), acuerdo adoptado en sesión plenaria celebrada el 22/03/2018. Abierto el turno de intervenciones, se produjeron las siguientes: </text:p>
      <text:p text:style-name="P63"><text:span text:style-name="T71"><text:tab/></text:span><text:a xlink:type="simple" xlink:href="http://videoactas.mogan.es/?meeting=video_202101290000000000_FH.mp4&amp;topic=1" text:style-name="Internet_20_link" text:visited-style-name="Visited_20_Internet_20_Link"><text:span text:style-name="T71">http://videoactas.mogan.es/?meeting=video_202409060000000000_FH.mp4&amp;topic=8</text:span></text:a></text:p>
      <text:p text:style-name="P64"><text:tab/>Sometida a votación la propuesta dictaminada queda aprobada por diecinueve (19) votos a favor; diecisiete (17) de JUNTOS POR MOGÁN y dos (2) del PSOE y dos (2) abstenciones de NC-FAC</text:p>
      <text:p text:style-name="P21"/>
      <text:p text:style-name="P21"/>
      <text:p text:style-name="Standard"><text:span text:style-name="Strong_20_Emphasis"><text:span text:style-name="T74"><text:tab/></text:span></text:span><text:span text:style-name="Strong_20_Emphasis"><text:span text:style-name="T69">9. Expte. 12801/2024. Continuación de la prestación del servicio público de Limpieza Viaria en el término municipal de Mogán durante el año 2024.</text:span></text:span><text:span text:style-name="T68"> </text:span></text:p>
      <text:p text:style-name="P35"/>
      <text:p text:style-name="P35"><text:tab/>Por mi el secretario, se da cuenta de la propuesta, cuyo tenor literal es el siguiente:</text:p>
      <text:p text:style-name="P140"/>
      <text:p text:style-name="P140"/>
      <text:p text:style-name="P102"><text:span text:style-name="T38"><text:tab/>“D. WILIAN CRISTOFE GARCÍA JIMÉNEZ</text:span><text:span text:style-name="T39">, Concejal Delegado en materia de Playas, Limpieza Viaria y Vías y Obras, </text:span><text:span text:style-name="T40">según Decreto 2023/3349, de 19 de junio</text:span>, en atención a la<text:span text:style-name="T3"> “Continuación de la prestación del servicio público de Limpieza Viaria en el término municipal de Mogán durante el año 2024”</text:span>, tiene a bien realizar la siguiente</text:p>
      <text:p text:style-name="P100"/>
      <text:p text:style-name="P100"/>
      <text:p text:style-name="P99">PROPUESTA </text:p>
      <text:p text:style-name="P99"/>
      <text:p text:style-name="P99"/>
      <text:p text:style-name="P126"><text:span text:style-name="T71"><text:tab/></text:span><text:span text:style-name="T80">Visto el informe de fecha 30 de agosto de 2024, suscrito por D. Juan Ramón Ramírez Rodríguez,</text:span><text:span text:style-name="T32"> </text:span><text:span text:style-name="Fuente_20_de_20_párrafo_20_predeter."><text:span text:style-name="T28">técnico municipal adscrito al departamento de Servicios Públicos del Ilustre Ayuntamiento de Mogán, director facultativo y responsable supervisor de los trabajos objeto del “Contrato de Gestión del Servicio Público de Limpieza Viaria” según resolución Nº 1169/2018</text:span></text:span><text:span text:style-name="T80">, en relación al asunto epigrafiado, del siguiente tenor literal</text:span></text:p>
      <text:p text:style-name="P106"/>
      <text:p text:style-name="P111"/>
      <text:p text:style-name="P161"><text:span text:style-name="T36">&lt;&lt;</text:span><text:span text:style-name="Fuente_20_de_20_párrafo_20_predeter."><text:span text:style-name="T15">Juan Ramón Ramírez Rodríguez , </text:span></text:span><text:span text:style-name="Fuente_20_de_20_párrafo_20_predeter."><text:span text:style-name="T37">técnico municipal adscrito al departamento de Servicios Públicos del Ilustre Ayuntamiento de Mogán, director facultativo y responsable supervisor de los trabajos objeto del “Contrato de Gestión del Servicio Público de Limpieza Viaria” según resolución Nº 1169/2018 <text:s/>en atención a la <text:s/>Continuación de la prestación <text:s/>del Servicio Público de limpieza viaria en el término municipal de Mogán durante el año <text:s/>2024, en virtud de la preceptuado en el artículo 62 de la Ley 9/2017, de 8 de noviembre, de Contratos del Sector Público, por la que se transponen al ordenamiento jurídico español las Directivas del Parlamento Europeo y del Consejo 2014/23/UE y 2014/24/UE, de 26 de febrero de 2014 tiene a bien realizar el siguiente informe en base a </text:span></text:span></text:p>
      <text:p text:style-name="P162"><text:soft-page-break/></text:p>
      <text:p text:style-name="P163">ANTECEDENTES DE HECHO</text:p>
      <text:p text:style-name="P163"/>
      <text:p text:style-name="P162"><text:span text:style-name="T84"><text:tab/>Primero.- </text:span><text:span text:style-name="T85">La adjudicación del presente <text:s/>contrato se acordó por el Pleno Municipal, en sesión extraordinaria, celebrada el día 29 de abril de 2014, a las entidades</text:span><text:span text:style-name="T84"> GENERAL DE ASFALTOS Y SERVICIOS, S.L. y ASCAN EMPRESA CONSTRUCTORA Y DE GESTIÓN, S.A. con C.I.F.: B-39400817 y CIF.: A- 39052824,</text:span><text:span text:style-name="T85"> Respectivamente, entidades comprometidas a constituirse en Unión Temporal de empresa, por un importe ANUAL SIN I.G.I.G. de UN MILLÓN TRESCIENTOS VEINTIOCHO MIL SESENTA Y SEIS EUROS CON TREINTA Y CUATRO CÉNTIMOS (1.328.066,34 €), correspondiéndole un I.G.I.G. del (7%) que asciende a la cantidad de NOVENTA Y DOS MIL NOVECIENTOS SESENTA Y CUATRO EUROS CON SESENTA Y CUATRO CÉNTIMOS (92.964,64 €).</text:span></text:p>
      <text:p text:style-name="P165"/>
      <text:p text:style-name="P164"><text:tab/>Segundo.- <text:span text:style-name="T107">Por acuerdo del Pleno de la Corporación, en sesión celebrada en fecha 30 de junio de 2016, se acuerda: </text:span></text:p>
      <text:p text:style-name="P165"/>
      <text:p text:style-name="P165">«PRIMERO.- Aprobar el expediente de Modificado Nº 1 del Contrato de Gestión del Servicio Público de Limpieza Viaria en el Término Municipal de Mogán, REF: 10-GSP-02, atendiendo a los informes que obran en el expediente.</text:p>
      <text:p text:style-name="P165"/>
      <text:p text:style-name="P166"/>
      <text:p text:style-name="P164"><text:tab/>Tercero .- <text:s/><text:span text:style-name="T107">Mediante informe del responsable del contrato de fecha 01/03/2023 se inicia procedimiento de resolución del contrato por los incumplimientos contractuales que a continuación se relacionan:</text:span></text:p>
      <text:p text:style-name="P165"/>
      <text:list xml:id="list5900595169874872892" text:style-name="L24">
        <text:list-item>
          <text:p text:style-name="P193">Los medios materiales han de ser de nueva adquisición (Apartado 37 PPT )</text:p>
        </text:list-item>
        <text:list-item>
          <text:p text:style-name="P193">No se realizan Las campañas de sensibilización ofertadas (Criterio 3 PCAP)</text:p>
        </text:list-item>
        <text:list-item>
          <text:p text:style-name="P193">Se incumple lo ofertado en la realización de la campaña de eliminación chicles, sin que se aporte justificación económica alguna.( Criterio 4 PCAP)</text:p>
        </text:list-item>
      </text:list>
      <text:p text:style-name="P165"/>
      <text:p text:style-name="P164"><text:tab/>Cuarto .- <text:span text:style-name="T107"><text:s/>El Pleno Municipal, en sesión ordinaria celebrada el día 27/10/2023, adoptó, entre otros, <text:s/>el siguiente acuerdo que literalmente señala:</text:span></text:p>
      <text:p text:style-name="P165"/>
      <text:p text:style-name="P165">[...]</text:p>
      <text:p text:style-name="P165"/>
      <text:p text:style-name="P165"><text:tab/>SEXTO.- RESOLVER el denominado Contrato de Gestión del Servicio Público de Limpieza Viaria en el Término Municipal de Mogán, Ref.: 10-GSP-02, adjudicado a la entidad denominada UTE MOGÁN LIMPIO, <text:s text:c="2"/>constituida <text:s text:c="2"/>en <text:s text:c="2"/>la <text:s text:c="2"/>actualidad <text:s text:c="2"/>por <text:s/>ASCAN <text:s text:c="2"/>SERVICIOS <text:s text:c="2"/>URBANOS <text:s text:c="2"/>S.L. <text:s text:c="2"/>UNIPERSONAL <text:s/>y GENERAL DE ASFALTOS Y SERVICIOS S.L., siendo la causa de resolución invocada , la prevista en el art. 223.1 f) del TRLCSP, "el incumplimiento de las restantes obligaciones contractuales esenciales, calificadas como tales en los pliegos o en el contrato". </text:p>
      <text:p text:style-name="P165"><text:tab/>SÉPTIMO.- <text:s/>Requerir al contratista al objeto de que proceda a adoptar las medidas necesarias por razones de seguridad, o indispensables para evitar un grave trastorno al servicio publico. </text:p>
      <text:p text:style-name="P165"><text:tab/>OCTAVO.- Proceder a la incautación de la garantía, en los términos recogidos en el artículo 225.3 del TRLCSP, para hacer efectiva la indemnización por los daños y perjuicios ocasionados, sin perjuicio de la subsistencia de la responsabilidad del contratista en lo que se refiere al importe que exceda del de la garantía incautada.&gt;&gt; <text:s/>calificadas como tales en los pliegos o en el contrato". </text:p>
      <text:p text:style-name="P165"/>
      <text:p text:style-name="P164"><text:tab/>Sexto.- <text:span text:style-name="T107">El 12 de marzo de 2024 se firma el nuevo Convenio Colectivo de la Empresa Ascan-Geaser U.T.E. Mogán Limpio y los Trabajadores adscritos al servicio de limpieza viaria en el municipio de Mogán para los años 2024,2025,2026 y 2027. </text:span></text:p>
      <text:p text:style-name="P165"/>
      <text:p text:style-name="P164"><text:tab/>Séptimo.- <text:span text:style-name="T107">La Junta de Gobierno Local en sesión extraordinaria celebrada el día 31/10/2023 adoptó, entre otros, el siguiente acuerdo:</text:span></text:p>
      <text:p text:style-name="P165"/>
      <text:p text:style-name="P164"><text:span text:style-name="T107"><text:tab/>Primero.-</text:span> <text:span text:style-name="T107"><text:s/>Declarar la necesidad e idoneidad del contrato para la prestación del Servicio de limpieza viaria y de espacios públicos del término municipal de Mogán, quedando justificada dicha necesidad según lo expuesto en el presente documento. La presente declaración se encontrará condicionada a que por parte del Pleno de este ayuntamiento se acuerde la resolución del Contrato de gestión del servicio público de limpieza viaria en el término municipal Mogán adjudicado a la UTE Mogán Limpio. </text:span></text:p>
      <text:p text:style-name="P165"/>
      <text:p text:style-name="P165"><text:soft-page-break/><text:tab/>Segundo.- Que, una vez declarada la necesidad e idoneidad, se inicie el expediente, siguiendo los trámites oportunos, para que se proceda a la contratación del Servicio de limpieza viaria y de espacios públicos del término municipal de Mogán</text:p>
      <text:p text:style-name="P115"/>
      <text:p text:style-name="P115"/>
      <text:p text:style-name="P116"/>
      <text:p text:style-name="P118">INFORME</text:p>
      <text:p text:style-name="P118"/>
      <text:p text:style-name="P118"/>
      <text:p text:style-name="P118">FUNDAMENTOS JURÍDICOS</text:p>
      <text:p text:style-name="P118"/>
      <text:p text:style-name="P119"/>
      <text:p text:style-name="P164"/>
      <text:p text:style-name="P168"><text:span text:style-name="T109"><text:tab/>Primero.- </text:span><text:span text:style-name="Fuente_20_de_20_párrafo_20_predeter."><text:span text:style-name="T41">LEGISLACIÓN APLICABLE.</text:span></text:span></text:p>
      <text:p text:style-name="P168"><text:span text:style-name="Fuente_20_de_20_párrafo_20_predeter."><text:span text:style-name="T41"/></text:span></text:p>
      <text:list xml:id="list7681976995558937334" text:style-name="L25">
        <text:list-item>
          <text:p text:style-name="P224"><text:span text:style-name="Fuente_20_de_20_párrafo_20_predeter."><text:span text:style-name="T86">Ley 9/2017, de 8 de noviembre, de Contratos del Sector Público, por la que se transponen al ordenamiento jurídico español las Directivas del Parlamento Europeo y del Consejo 2014/23/UE y 2014/24/UE, de 26 de febrero de 2014.( en adelante LCSP)</text:span></text:span></text:p>
        </text:list-item>
      </text:list>
      <text:list xml:id="list3899519012714108378" text:style-name="L26">
        <text:list-item>
          <text:p text:style-name="P225"><text:span text:style-name="Fuente_20_de_20_párrafo_20_predeter."><text:span text:style-name="T33">Real Decreto Legislativo 3/2011, de 14 de noviembre, por el que se aprueba el texto refundido de la Ley de Contratos del Sector Público.( en adelante TRLCSP)</text:span></text:span></text:p>
        </text:list-item>
        <text:list-item>
          <text:p text:style-name="P226">Real Decreto 1098/2001, de 12 de octubre, por el que se aprueba el Reglamento general de la Ley de Contratos de las Administraciones Públicas.</text:p>
        </text:list-item>
      </text:list>
      <text:list xml:id="list3800030389890674920" text:style-name="L27">
        <text:list-item>
          <text:p text:style-name="P227"><text:span text:style-name="Fuente_20_de_20_párrafo_20_predeter."><text:span text:style-name="T86">Real Decreto 128/2018, de 16 de marzo, por el que se regula el régimen jurídico de los funcionarios de Administración Local con habilitación de carácter nacional.</text:span></text:span></text:p>
        </text:list-item>
        <text:list-item>
          <text:p text:style-name="P194">Ley 7/1985, de 2 de abril, Reguladora de las Bases del Régimen Local.</text:p>
        </text:list-item>
      </text:list>
      <text:p text:style-name="P168"><text:span text:style-name="Fuente_20_de_20_párrafo_20_predeter."><text:span text:style-name="T110"/></text:span></text:p>
      <text:p text:style-name="P168"><text:span text:style-name="Fuente_20_de_20_párrafo_20_predeter."><text:span text:style-name="T110"/></text:span></text:p>
      <text:p text:style-name="P168"><text:span text:style-name="Fuente_20_de_20_párrafo_20_predeter."><text:span text:style-name="T110"/></text:span></text:p>
      <text:p text:style-name="P168"><text:span text:style-name="Fuente_20_de_20_párrafo_20_predeter."><text:span text:style-name="T113"/></text:span></text:p>
      <text:p text:style-name="P168"><text:span text:style-name="Fuente_20_de_20_párrafo_20_predeter."><text:span text:style-name="T113"><text:tab/>Segundo.-</text:span></text:span><text:span text:style-name="Fuente_20_de_20_párrafo_20_predeter."><text:span text:style-name="T110"> La Disposición Transitoria Primera de la </text:span></text:span><text:span text:style-name="Fuente_20_de_20_párrafo_20_predeter."><text:span text:style-name="T111">Ley 9/2017, de 8 de noviembre</text:span></text:span><text:span text:style-name="Fuente_20_de_20_párrafo_20_predeter."><text:span text:style-name="T114">, </text:span></text:span><text:span text:style-name="Fuente_20_de_20_párrafo_20_predeter."><text:span text:style-name="T111">de Contratos del Sector Público, por la que se transponen al ordenamiento jurídico español las Directivas del Parlamento Europeo y del Consejo 2014/23/UE y 2014/24/UE, de 26 de febrero de 2014, establece en su punto segundo:</text:span></text:span></text:p>
      <text:p text:style-name="P169"/>
      <text:p text:style-name="P168"><text:span text:style-name="Fuente_20_de_20_párrafo_20_predeter."><text:span text:style-name="T112"><text:tab/>“2. Los contratos administrativos adjudicados con anterioridad a la entrada en vigor de la presente Ley se regirán, en cuanto a sus efectos, cumplimiento y extinción, incluida su modificación, duración y régimen de prórrogas, por la normativa anterior.”</text:span></text:span></text:p>
      <text:p text:style-name="P168"><text:span text:style-name="Fuente_20_de_20_párrafo_20_predeter."><text:span text:style-name="T116"/></text:span></text:p>
      <text:p text:style-name="P168"><text:bookmark text:name="N14BBC1"/><text:span text:style-name="Fuente_20_de_20_párrafo_20_predeter."><text:span text:style-name="T112"><text:tab/>Por tanto, resultan de aplicación las normas contenidas en el Real Decreto Legislativo 3/2011, de 14 de noviembre, por el que se aprueba el texto refundido de la Ley de Contratos del Sector Público- en adelante - (TRLCSP). Su</text:span></text:span><text:span text:style-name="Fuente_20_de_20_párrafo_20_predeter."><text:span text:style-name="T115"> </text:span></text:span><text:span text:style-name="Fuente_20_de_20_párrafo_20_predeter."><text:span text:style-name="T112">Libro IV</text:span></text:span><text:span text:style-name="Fuente_20_de_20_párrafo_20_predeter."><text:span text:style-name="T115"> </text:span></text:span><text:span text:style-name="Fuente_20_de_20_párrafo_20_predeter."><text:span text:style-name="T112">regula los efectos, cumplimiento y extinción de los contratos administrativos, y la resolución de los contratos en los artículos 223 y siguientes.</text:span></text:span></text:p>
      <text:p text:style-name="P164"/>
      <text:p text:style-name="P164"/>
      <text:p text:style-name="P168"><text:span text:style-name="Fuente_20_de_20_párrafo_20_predeter."><text:span text:style-name="T115"/></text:span></text:p>
      <text:p text:style-name="P168"><text:span text:style-name="Fuente_20_de_20_párrafo_20_predeter."><text:span text:style-name="T115"/></text:span></text:p>
      <text:p text:style-name="P168"><text:span text:style-name="Fuente_20_de_20_párrafo_20_predeter."><text:span text:style-name="T115"><text:tab/>Tercero .- <text:s/></text:span></text:span><text:span text:style-name="Fuente_20_de_20_párrafo_20_predeter."><text:span text:style-name="T112">El <text:s/>artículo 225.6 del referido TRLCSP <text:s/>preceptúa:</text:span></text:span></text:p>
      <text:p text:style-name="P168"><text:span text:style-name="Fuente_20_de_20_párrafo_20_predeter."><text:span text:style-name="T116"/></text:span></text:p>
      <text:p text:style-name="P168"><text:span text:style-name="Fuente_20_de_20_párrafo_20_predeter."><text:span text:style-name="T112"><text:tab/>(…)</text:span></text:span></text:p>
      <text:p text:style-name="P168"><text:span text:style-name="Fuente_20_de_20_párrafo_20_predeter."><text:span text:style-name="T116"/></text:span></text:p>
      <text:p text:style-name="P168"><text:span text:style-name="Fuente_20_de_20_párrafo_20_predeter."><text:span text:style-name="T112"><text:tab/>«Hasta que se formalice el nuevo contrato, el contratista quedará obligado, en la forma y con el alcance que determine el órgano de contratación, a adoptar las medidas necesarias por razones de seguridad, o indispensables para evitar un grave trastorno al servicio público o la ruina de lo construido o fabricado. A falta de acuerdo, la retribución del contratista se fijará a instancia de éste por el órgano de contratación, una vez concluidos los trabajos y tomando como referencia los precios que sirvieron de base para la celebración del contrato. El contratista podrá impugnar esta decisión ante el órgano de contratación que deberá resolver lo que proceda en el plazo de quince días hábiles».</text:span></text:span></text:p>
      <text:p text:style-name="P168"><text:span text:style-name="Fuente_20_de_20_párrafo_20_predeter."><text:span text:style-name="T116"/></text:span></text:p>
      <text:p text:style-name="P164"/>
      <text:p text:style-name="P164"/>
      <text:p text:style-name="P164"><text:tab/>Cuarto .- <text:span text:style-name="T107">El informe de la Junta Consultiva de Contratación Administrativa del Estado nº31/2017, de 9 de mayo de 2019, <text:s/>que trae a colación la Sentencia del Tribunal Supremo de 18 de noviembre de 1986 (Sala de lo Contencioso Administrativo), que a su vez reitera la Sentencia del propio Tribunal Supremo de 22 de marzo de 1985 (Sala de lo Contencioso Administrativo ), señalando lo siguiente:</text:span></text:p>
      <text:p text:style-name="P165"/>
      <text:p text:style-name="P165"><text:tab/>«(…) se está ante (…) una situación excepcional en que, denunciado el contrato en la forma legalmente establecida y pactada, la Administración por razones de interés público unidas a la necesidad de continuidad del servicio -y mientras no se seleccione al nuevo contratista- impone <text:soft-page-break/>coactivamente la permanencia del anterior con unas consecuencias equiparables a las producidas cuando la Administración hace uso de las facultades que forman el contenido del «ius variandi», con la ineludible contrapartida de la compensación económica a favor del contratista o concesionario de un servicio público (…)».</text:p>
      <text:p text:style-name="P165"/>
      <text:p text:style-name="P165"><text:tab/>Continúa diciendo el referido informe que “ (...) el principio rector de las relaciones entre las partes debe ser el de evitar el enriquecimiento injusto de la Administración a costa del concesionario como consecuencia de su deber de continuar con la prestación del servicio público. Por ello, la totalidad de los gastos que se generen en este nuevo periodo deben ser adecuadamente compensados y la forma correcta de hacerlo es atendiendo a las condiciones previstas en el contrato original (tales como reparación de instalaciones por obsolescencia, nuevos gastos derivados del incrementos de prestaciones, etc.) Esto no quiere decir, como hemos reiterado, que se siga cumpliendo el contrato primigenio, pues el mismo ya ha sido extinguido por el trascurso de su plazo máximo, sino que la nueva prestación que se ejecuta extramuros del contrato es, no obstante, similar a la que se amparaba en aquel, se origina en el contrato y debe cumplirse en la medida de lo posible conforme a las previas estipulaciones de las partes”.</text:p>
      <text:p text:style-name="P165"/>
      <text:p text:style-name="P165"><text:tab/></text:p>
      <text:p text:style-name="P165"><text:tab/></text:p>
      <text:p text:style-name="P165"><text:tab/>“De este modo, si por causas excepcionales, durante el periodo imprescindible para paliar esa situación excepcional, y atendiendo a la necesidad de garantizar la continuidad en la prestación del servicio, se justifica que se prolongue la prestación del contratista, éste deberá ser adecuadamente retribuido, especialmente en el supuesto de que se altere el equilibrio económico en detrimento del contratista, el cual deberá restablecerse adecuadamente para subvenir a las necesidades que plantee la prestación del servicio en este periodo. Tal prestación excede del contenido del riesgo y ventura asumido por el contratista conforme al contrato ya extinguido y, por ello, es claro que no tiene que soportar las consecuencias económicas de una situación no imputable a él y que va más allá del contrato en los términos pactados”.</text:p>
      <text:p text:style-name="P165"><text:tab/>“Por esta razón, el principio de riesgo y ventura propio del contrato de gestión de servicios públicos debe ser, en definitiva, modulado para este periodo que, lógicamente, debe ser transitorio y excepcional, por el tiempo que resulte necesario para que el nuevo concesionario asuma la prestación del servicio público en el nuevo contrato”.</text:p>
      <text:p text:style-name="P165"/>
      <text:p text:style-name="P119"/>
      <text:p text:style-name="P119"/>
      <text:p text:style-name="P165"><text:span text:style-name="T3"><text:tab/>Quinto.- </text:span>La prescripción <text:s/>34 del Pliego de Prescripciones Técnicas del presente contrato refleja:</text:p>
      <text:p text:style-name="P165"/>
      <text:p text:style-name="P165"><text:tab/>(…)</text:p>
      <text:p text:style-name="P165"/>
      <text:p text:style-name="P165"><text:tab/>“El adjudicatario dispondrá de los medios que considere necesarios para satisfacer adecuadamente las exigencias del Pliego, estableciéndose como única dotación de medios humanos la especificada en el Anexo II.1 PERSONAL (personal a subrogar). <text:span text:style-name="T3">En ningún caso, se podrá aumentar la dotación del personal adscrito al servicio”.</text:span></text:p>
      <text:p text:style-name="P164"/>
      <text:p text:style-name="P164"/>
      <text:p text:style-name="P164"/>
      <text:p text:style-name="P164"/>
      <text:p text:style-name="P168"><text:span text:style-name="T109"><text:tab/>Sexto.- </text:span><text:span text:style-name="Fuente_20_de_20_párrafo_20_predeter."><text:span text:style-name="T42">La Junta de Gobierno Local en sesión extraordinaria celebrada el día 31/10/2023 adoptó, entre otros, el siguiente acuerdo:</text:span></text:span></text:p>
      <text:p text:style-name="P165"/>
      <text:p text:style-name="P165"/>
      <text:p text:style-name="P165"/>
      <text:p text:style-name="P164"><text:span text:style-name="T107"><text:tab/><text:tab/>Primero.-</text:span> <text:span text:style-name="T107"><text:s/>Declarar la necesidad e idoneidad del contrato para la prestación del Servicio de limpieza viaria y de espacios públicos del término municipal de Mogán, quedando justificada dicha necesidad según lo expuesto en el presente documento. La presente declaración se encontrará condicionada a que por parte del Pleno de este ayuntamiento se acuerde la resolución del Contrato de gestión del servicio público de limpieza viaria en el término municipal Mogán adjudicado a la UTE Mogán Limpio. </text:span></text:p>
      <text:p text:style-name="P165"/>
      <text:p text:style-name="P168"><text:span text:style-name="Fuente_20_de_20_párrafo_20_predeter."><text:span text:style-name="T42"/></text:span></text:p>
      <text:p text:style-name="P168"><text:span text:style-name="Fuente_20_de_20_párrafo_20_predeter."><text:span text:style-name="T42"/></text:span></text:p>
      <text:p text:style-name="P168"><text:soft-page-break/><text:span text:style-name="Fuente_20_de_20_párrafo_20_predeter."><text:span text:style-name="T42"><text:tab/>Segundo.- Que, una vez declarada la necesidad e idoneidad, se inicie el expediente, siguiendo los trámites oportunos, para que se proceda a la contratación del Servicio de limpieza viaria y de espacios públicos del término municipal de Mogán</text:span></text:span></text:p>
      <text:p text:style-name="P164"/>
      <text:p text:style-name="P122"/>
      <text:p text:style-name="P122"/>
      <text:p text:style-name="P123">CONTINUIDAD DEL SERVICIO</text:p>
      <text:p text:style-name="P118"/>
      <text:p text:style-name="P164"/>
      <text:p text:style-name="P164"/>
      <text:p text:style-name="P164"/>
      <text:p text:style-name="P164"><text:tab/>Primero.- <text:span text:style-name="T107">La concesionaria seguirá prestando el servicio tal y como se recoge en el presente informe hasta que <text:s/>una nueva contratista asuma la prestación del servicio, previa licitación y adjudicación por los causes legalmente establecidos.</text:span></text:p>
      <text:p text:style-name="P165"/>
      <text:p text:style-name="P164"/>
      <text:p text:style-name="P164"/>
      <text:p text:style-name="P164"><text:tab/>Segundo.- <text:span text:style-name="T107">Se reestructura la plantilla volviendo a prestar el servicio el mismo número de trabajadores que al inicio del contrato,debido a que la <text:s/>plantilla se ha incrementado, sin autorización de la Administración, <text:s/>durante la ejecución del mismo.</text:span></text:p>
      <text:p text:style-name="P165"/>
      <text:p text:style-name="P164"><text:span text:style-name="T107"><text:tab/></text:span>Tercero.- <text:span text:style-name="T107">Los <text:s/>servicios a realizar en las fiestas y acontecimientos oficiales se seguirán prestando de igual forma a la que se venían <text:s/>realizando.</text:span><text:tab/></text:p>
      <text:p text:style-name="P164"/>
      <text:p text:style-name="P164"><text:tab/>Cuarto.- <text:span text:style-name="T107"><text:s/>En el caso que la empresa, por causas ajenas a las partes, siguiera prestando el mentado servicio a partir del año 2025, se realizará una nueva valoración de costes.</text:span></text:p>
      <text:p text:style-name="P164"/>
      <text:p text:style-name="P164"/>
      <text:p text:style-name="P164"><text:tab/>Quinto.- <text:span text:style-name="T107">Las nuevas frecuencias de limpieza quedan como sigue:</text:span></text:p>
      <text:p text:style-name="P164"/>
      <text:p text:style-name="P164"/>
      <text:p text:style-name="P164"/>
      <text:p text:style-name="P164"/>
      <text:p text:style-name="P164"><draw:frame draw:style-name="fr2" draw:name="Imagen1" text:anchor-type="char" svg:x="1.461cm" svg:y="0.021cm" svg:width="14.106cm" svg:height="16.293cm" draw:z-index="49"><draw:image xlink:href="Pictures/10000000000006760000092201C277DC.png" xlink:type="simple" xlink:show="embed" xlink:actuate="onLoad"/></draw:frame></text:p>
      <text:p text:style-name="P119"><text:soft-page-break/><text:tab/>Sexto.- <text:span text:style-name="T107"><text:s/>El coste salarial, una vez reestructurada la plantilla <text:s/>y aplicando las subidas salariales <text:s/>recogidas en el nuevo convenio,queda como sigue:</text:span></text:p>
      <text:p text:style-name="P115"/>
      <text:p text:style-name="P115"><draw:frame draw:style-name="fr2" draw:name="gráficos2" text:anchor-type="char" svg:x="0.215cm" svg:y="0.45cm" svg:width="15.182cm" svg:height="9.463cm" draw:z-index="48"><draw:image xlink:href="Pictures/100000000000020000000162D07308AE.png" xlink:type="simple" xlink:show="embed" xlink:actuate="onLoad"/></draw:frame></text:p>
      <text:p text:style-name="P115"><text:soft-page-break/></text:p>
      <text:p text:style-name="P115"/>
      <text:p text:style-name="P115"/>
      <text:p text:style-name="P115"><draw:frame draw:style-name="fr2" draw:name="Imagen3" text:anchor-type="char" svg:x="1.716cm" svg:y="0.273cm" svg:width="12.543cm" svg:height="9.241cm" draw:z-index="50"><draw:image xlink:href="Pictures/100000000000016B0000016264C4C20A.png" xlink:type="simple" xlink:show="embed" xlink:actuate="onLoad"/></draw:frame></text:p>
      <text:p text:style-name="P115"/>
      <text:p text:style-name="P115"/>
      <text:p text:style-name="P115"/>
      <text:p text:style-name="P115"/>
      <text:p text:style-name="P115"/>
      <text:p text:style-name="P115"/>
      <text:p text:style-name="P115"/>
      <text:p text:style-name="P115"/>
      <text:p text:style-name="P115"/>
      <text:p text:style-name="P115"/>
      <text:p text:style-name="P115"/>
      <text:p text:style-name="P115"/>
      <text:p text:style-name="P115"/>
      <text:p text:style-name="P115"/>
      <text:p text:style-name="P115"/>
      <text:p text:style-name="P115"/>
      <text:p text:style-name="P115"/>
      <text:p text:style-name="P115"/>
      <text:p text:style-name="P115"/>
      <text:p text:style-name="P115"/>
      <text:p text:style-name="P115"/>
      <text:p text:style-name="P115"><draw:frame draw:style-name="fr2" draw:name="Imagen4" text:anchor-type="char" svg:x="2.621cm" svg:y="0.062cm" svg:width="13.473cm" svg:height="9.045cm" draw:z-index="51"><draw:image xlink:href="Pictures/100000000000020E00000162F0167954.png" xlink:type="simple" xlink:show="embed" xlink:actuate="onLoad"/></draw:frame></text:p>
      <text:p text:style-name="P115"><text:soft-page-break/></text:p>
      <text:p text:style-name="P115"/>
      <text:p text:style-name="P115"/>
      <text:p text:style-name="P115"/>
      <text:p text:style-name="P115"/>
      <text:p text:style-name="P115"/>
      <text:p text:style-name="P115"/>
      <text:p text:style-name="P115"/>
      <text:p text:style-name="P115"/>
      <text:p text:style-name="P115"/>
      <text:p text:style-name="P115"><text:tab/></text:p>
      <text:p text:style-name="P115"/>
      <text:p text:style-name="P119"/>
      <text:p text:style-name="P119"/>
      <text:p text:style-name="P119"/>
      <text:p text:style-name="P115"><text:tab/></text:p>
      <text:p text:style-name="P115"/>
      <text:p text:style-name="P115"/>
      <text:p text:style-name="P115"/>
      <text:p text:style-name="P115"/>
      <text:p text:style-name="P115"/>
      <text:p text:style-name="P115"/>
      <text:p text:style-name="P115"><text:s text:c="9"/></text:p>
      <text:p text:style-name="P115"/>
      <text:p text:style-name="P115"/>
      <text:p text:style-name="P165"><text:tab/>Por lo tanto, se considera que aplicando los nuevos salarios recogidos en el convenio de aplicación, y realizada la <text:s/>reestructuración de la plantilla, el coste salarial durante el año 2024 será de 1.041.395,31 euros.</text:p>
      <text:p text:style-name="P165"/>
      <text:p text:style-name="P164"><text:tab/>Séptimo <text:span text:style-name="T107">Los medios materiales seguirán prestando el <text:s/>servicio de la forma convenida en el contrato primigenio. En caso de inactividad ( Averías etc.) se aplicaran los descuentos recogidos en dicho contrato.</text:span></text:p>
      <text:p text:style-name="P165"/>
      <text:p text:style-name="P164"><text:tab/>Octavo.- <text:span text:style-name="T107">La adjudicataria presenta un desglose de costes, que tras el modificado nº1 recogido en el antecedente segundo <text:s/>del presente informe queda como sigue:</text:span></text:p>
      <text:p text:style-name="P115"><draw:frame draw:style-name="fr2" draw:name="Imagen5" text:anchor-type="char" svg:x="3.355cm" svg:y="-0.25cm" svg:width="10.291cm" svg:height="9.872cm" draw:z-index="47"><draw:image xlink:href="Pictures/1000000000000185000001F1710D018C.png" xlink:type="simple" xlink:show="embed" xlink:actuate="onLoad"/></draw:frame></text:p>
      <text:p text:style-name="P115"/>
      <text:p text:style-name="P115"/>
      <text:p text:style-name="P115"/>
      <text:p text:style-name="P115"/>
      <text:p text:style-name="P115"/>
      <text:p text:style-name="P115"/>
      <text:p text:style-name="P115"/>
      <text:p text:style-name="P115"/>
      <text:p text:style-name="P115"/>
      <text:p text:style-name="P115"/>
      <text:p text:style-name="P115"/>
      <text:p text:style-name="P115"/>
      <text:p text:style-name="P115"/>
      <text:p text:style-name="P115"/>
      <text:p text:style-name="P115"/>
      <text:p text:style-name="P115"/>
      <text:p text:style-name="P115"/>
      <text:p text:style-name="P115"/>
      <text:p text:style-name="P115"/>
      <text:p text:style-name="P115"/>
      <text:p text:style-name="P115"/>
      <text:p text:style-name="P115"/>
      <text:p text:style-name="P115"><text:soft-page-break/></text:p>
      <text:p text:style-name="P115"/>
      <text:p text:style-name="P119"><text:tab/></text:p>
      <text:p text:style-name="P164"/>
      <text:p text:style-name="P164"><text:tab/>Noveno.-<text:span text:style-name="T107"> Para la actualización de los nuevos costes, en aplicación del fundamento jurídico tercero del presente informe se ha tenido en cuenta la subida del I.P.C. en Canarias durante los últimos nueve años de ejecución del contrato, que ha supuesto un aumento del 22,03 %, quedando la actualización de costes como sigue:</text:span></text:p>
      <text:p text:style-name="P115"/>
      <text:p text:style-name="P115"/>
      <table:table table:name="Tabla23" table:style-name="Tabla23">
        <table:table-column table:style-name="Tabla23.A"/>
        <table:table-column table:style-name="Tabla23.B"/>
        <table:table-column table:style-name="Tabla23.C"/>
        <table:table-column table:style-name="Tabla23.D"/>
        <table:table-column table:style-name="Tabla23.E"/>
        <table:table-row table:style-name="Tabla23.1">
          <table:table-cell table:style-name="Tabla23.A1" table:number-columns-spanned="2" office:value-type="string">
            <text:p text:style-name="P121">CONCEPTO</text:p>
          </table:table-cell>
          <table:covered-table-cell/>
          <table:table-cell table:style-name="Tabla23.A1" office:value-type="string">
            <text:p text:style-name="P121">IMPORTE </text:p>
          </table:table-cell>
          <table:table-cell table:style-name="Tabla23.A1" office:value-type="string">
            <text:p text:style-name="P121">INCREMENTO 22,03%</text:p>
          </table:table-cell>
          <table:table-cell table:style-name="Tabla23.E1" office:value-type="string">
            <text:p text:style-name="P121"/>
          </table:table-cell>
        </table:table-row>
        <table:table-row table:style-name="Tabla23.1">
          <table:table-cell table:style-name="Tabla23.A2" table:number-columns-spanned="2" office:value-type="string">
            <text:p text:style-name="P112">GASTOS PERSONAL</text:p>
          </table:table-cell>
          <table:covered-table-cell/>
          <table:table-cell table:style-name="Tabla23.A2" office:value-type="string">
            <text:p text:style-name="P113">1.041.395,31 €</text:p>
          </table:table-cell>
          <table:table-cell table:style-name="Tabla23.A2" office:value-type="string">
            <text:p text:style-name="P113">0,00 €</text:p>
          </table:table-cell>
          <table:table-cell table:style-name="Tabla23.E2" office:value-type="string">
            <text:p text:style-name="P113">1.041.395,31 €</text:p>
          </table:table-cell>
        </table:table-row>
        <table:table-row table:style-name="Tabla23.1">
          <table:table-cell table:style-name="Tabla23.A2" table:number-columns-spanned="2" office:value-type="string">
            <text:p text:style-name="P112">AMORTIZACIÓN DE VEHÍCULOS</text:p>
          </table:table-cell>
          <table:covered-table-cell/>
          <table:table-cell table:style-name="Tabla23.A2" office:value-type="string">
            <text:p text:style-name="P113">77.471,57 €</text:p>
          </table:table-cell>
          <table:table-cell table:style-name="Tabla23.A2" office:value-type="string">
            <text:p text:style-name="P113">0,00 €</text:p>
          </table:table-cell>
          <table:table-cell table:style-name="Tabla23.E2" office:value-type="string">
            <text:p text:style-name="P113">77.471,53 €</text:p>
          </table:table-cell>
        </table:table-row>
        <table:table-row table:style-name="Tabla23.1">
          <table:table-cell table:style-name="Tabla23.A2" table:number-columns-spanned="2" office:value-type="string">
            <text:p text:style-name="P112">GASTOS VEHÍCULOS</text:p>
          </table:table-cell>
          <table:covered-table-cell/>
          <table:table-cell table:style-name="Tabla23.A2" office:value-type="string">
            <text:p text:style-name="P113">64.875,79 €</text:p>
          </table:table-cell>
          <table:table-cell table:style-name="Tabla23.A2" office:value-type="string">
            <text:p text:style-name="P113">14.292,14 €</text:p>
          </table:table-cell>
          <table:table-cell table:style-name="Tabla23.E2" office:value-type="string">
            <text:p text:style-name="P113">79.167,93 €</text:p>
          </table:table-cell>
        </table:table-row>
        <table:table-row table:style-name="Tabla23.1">
          <table:table-cell table:style-name="Tabla23.A2" table:number-columns-spanned="2" office:value-type="string">
            <text:p text:style-name="P112">MAQUINARIA</text:p>
          </table:table-cell>
          <table:covered-table-cell/>
          <table:table-cell table:style-name="Tabla23.A2" office:value-type="string">
            <text:p text:style-name="P113">1.898,58 €</text:p>
          </table:table-cell>
          <table:table-cell table:style-name="Tabla23.A2" office:value-type="string">
            <text:p text:style-name="P113">418,26 €</text:p>
          </table:table-cell>
          <table:table-cell table:style-name="Tabla23.E2" office:value-type="string">
            <text:p text:style-name="P113">2.316,84 €</text:p>
          </table:table-cell>
        </table:table-row>
        <table:table-row table:style-name="Tabla23.1">
          <table:table-cell table:style-name="Tabla23.A2" table:number-columns-spanned="2" office:value-type="string">
            <text:p text:style-name="P112">HERRAMIENTAS</text:p>
          </table:table-cell>
          <table:covered-table-cell/>
          <table:table-cell table:style-name="Tabla23.A2" office:value-type="string">
            <text:p text:style-name="P113">4.232,00 €</text:p>
          </table:table-cell>
          <table:table-cell table:style-name="Tabla23.A2" office:value-type="string">
            <text:p text:style-name="P113">932,31 €</text:p>
          </table:table-cell>
          <table:table-cell table:style-name="Tabla23.E2" office:value-type="string">
            <text:p text:style-name="P113">5.164,31 €</text:p>
          </table:table-cell>
        </table:table-row>
        <table:table-row table:style-name="Tabla23.1">
          <table:table-cell table:style-name="Tabla23.A2" table:number-columns-spanned="2" office:value-type="string">
            <text:p text:style-name="P112">SERVICIO PREVENCIÓN</text:p>
          </table:table-cell>
          <table:covered-table-cell/>
          <table:table-cell table:style-name="Tabla23.A2" office:value-type="string">
            <text:p text:style-name="P113">6.600,00 €</text:p>
          </table:table-cell>
          <table:table-cell table:style-name="Tabla23.A2" office:value-type="string">
            <text:p text:style-name="P113">1.453,98 €</text:p>
          </table:table-cell>
          <table:table-cell table:style-name="Tabla23.E2" office:value-type="string">
            <text:p text:style-name="P113">8.053,98 €</text:p>
          </table:table-cell>
        </table:table-row>
        <table:table-row table:style-name="Tabla23.1">
          <table:table-cell table:style-name="Tabla23.A2" table:number-columns-spanned="2" office:value-type="string">
            <text:p text:style-name="P112">PROTECCIÓN INDIVIDUAL</text:p>
          </table:table-cell>
          <table:covered-table-cell/>
          <table:table-cell table:style-name="Tabla23.A2" office:value-type="string">
            <text:p text:style-name="P113">12.419,00 €</text:p>
          </table:table-cell>
          <table:table-cell table:style-name="Tabla23.A2" office:value-type="string">
            <text:p text:style-name="P113">2.735,91 €</text:p>
          </table:table-cell>
          <table:table-cell table:style-name="Tabla23.E2" office:value-type="string">
            <text:p text:style-name="P113"><text:s text:c="5"/>15.154,91 € </text:p>
          </table:table-cell>
        </table:table-row>
        <table:table-row table:style-name="Tabla23.1">
          <table:table-cell table:style-name="Tabla23.A2" table:number-columns-spanned="2" office:value-type="string">
            <text:p text:style-name="P112">PRODUCTOS QUÍMICOS</text:p>
          </table:table-cell>
          <table:covered-table-cell/>
          <table:table-cell table:style-name="Tabla23.A2" office:value-type="string">
            <text:p text:style-name="P113">7.200,00 €</text:p>
          </table:table-cell>
          <table:table-cell table:style-name="Tabla23.A2" office:value-type="string">
            <text:p text:style-name="P113">1.586,16 €</text:p>
          </table:table-cell>
          <table:table-cell table:style-name="Tabla23.E2" office:value-type="string">
            <text:p text:style-name="P113">8.786,16 €</text:p>
          </table:table-cell>
        </table:table-row>
        <table:table-row table:style-name="Tabla23.1">
          <table:table-cell table:style-name="Tabla23.A2" table:number-columns-spanned="2" office:value-type="string">
            <text:p text:style-name="P112">AGUA EMBOTELLADA</text:p>
          </table:table-cell>
          <table:covered-table-cell/>
          <table:table-cell table:style-name="Tabla23.A2" office:value-type="string">
            <text:p text:style-name="P113">1.500,00 €</text:p>
          </table:table-cell>
          <table:table-cell table:style-name="Tabla23.A2" office:value-type="string">
            <text:p text:style-name="P113">330,45 €</text:p>
          </table:table-cell>
          <table:table-cell table:style-name="Tabla23.E2" office:value-type="string">
            <text:p text:style-name="P113">1.830,45 €</text:p>
          </table:table-cell>
        </table:table-row>
        <table:table-row table:style-name="Tabla23.1">
          <table:table-cell table:style-name="Tabla23.A2" table:number-columns-spanned="2" office:value-type="string">
            <text:p text:style-name="P112">INSTALACIONES FIJAS</text:p>
          </table:table-cell>
          <table:covered-table-cell/>
          <table:table-cell table:style-name="Tabla23.A2" office:value-type="string">
            <text:p text:style-name="P113">45.000,00 €</text:p>
          </table:table-cell>
          <table:table-cell table:style-name="Tabla23.A2" office:value-type="string">
            <text:p text:style-name="P113">9.913,50 €</text:p>
          </table:table-cell>
          <table:table-cell table:style-name="Tabla23.E2" office:value-type="string">
            <text:p text:style-name="P113">54.913,50 €</text:p>
          </table:table-cell>
        </table:table-row>
        <table:table-row table:style-name="Tabla23.1">
          <table:table-cell table:style-name="Tabla23.A12" table:number-columns-spanned="2" office:value-type="string">
            <text:p text:style-name="P124">PAPELERAS</text:p>
          </table:table-cell>
          <table:covered-table-cell/>
          <table:table-cell table:style-name="Tabla23.A12" office:value-type="string">
            <text:p text:style-name="P125">19.660,70 €</text:p>
          </table:table-cell>
          <table:table-cell table:style-name="Tabla23.A12" office:value-type="string">
            <text:p text:style-name="P125">4.331,25 €</text:p>
          </table:table-cell>
          <table:table-cell table:style-name="Tabla23.E12" office:value-type="string">
            <text:p text:style-name="P125">23.991,95 €</text:p>
          </table:table-cell>
        </table:table-row>
        <table:table-row table:style-name="Tabla23.1">
          <table:table-cell table:style-name="Tabla23.A13" office:value-type="string">
            <text:p text:style-name="P112"/>
          </table:table-cell>
          <table:table-cell table:style-name="Tabla23.A13" office:value-type="string">
            <text:p text:style-name="P112"/>
          </table:table-cell>
          <table:table-cell table:style-name="Tabla23.A13" office:value-type="string">
            <text:p text:style-name="P112"/>
          </table:table-cell>
          <table:table-cell table:style-name="Tabla23.A13" office:value-type="string">
            <text:p text:style-name="P112"/>
          </table:table-cell>
          <table:table-cell table:style-name="Tabla23.E1" office:value-type="string">
            <text:p text:style-name="P113">1.318.246,86 €</text:p>
          </table:table-cell>
        </table:table-row>
        <table:table-row table:style-name="Tabla23.1">
          <table:table-cell table:style-name="Tabla23.A13" office:value-type="string">
            <text:p text:style-name="P112"/>
          </table:table-cell>
          <table:table-cell table:style-name="Tabla23.A13" office:value-type="string">
            <text:p text:style-name="P112"/>
          </table:table-cell>
          <table:table-cell table:style-name="Tabla23.A13" office:value-type="string">
            <text:p text:style-name="P112"/>
          </table:table-cell>
          <table:table-cell table:style-name="Tabla23.A1" office:value-type="string">
            <text:p text:style-name="P112">Gastos Generales 2%</text:p>
          </table:table-cell>
          <table:table-cell table:style-name="Tabla23.E1" office:value-type="string">
            <text:p text:style-name="P113">26.364,94 €</text:p>
          </table:table-cell>
        </table:table-row>
        <table:table-row table:style-name="Tabla23.1">
          <table:table-cell table:style-name="Tabla23.A13" office:value-type="string">
            <text:p text:style-name="P112"/>
          </table:table-cell>
          <table:table-cell table:style-name="Tabla23.A13" office:value-type="string">
            <text:p text:style-name="P112"/>
          </table:table-cell>
          <table:table-cell table:style-name="Tabla23.A13" office:value-type="string">
            <text:p text:style-name="P112"/>
          </table:table-cell>
          <table:table-cell table:style-name="Tabla23.A2" office:value-type="string">
            <text:p text:style-name="P112">Beneficio Industrial 3,50 %</text:p>
          </table:table-cell>
          <table:table-cell table:style-name="Tabla23.E2" office:value-type="string">
            <text:p text:style-name="P113">46.138,64 €</text:p>
          </table:table-cell>
        </table:table-row>
        <table:table-row table:style-name="Tabla23.1">
          <table:table-cell table:style-name="Tabla23.A13" office:value-type="string">
            <text:p text:style-name="P112"/>
          </table:table-cell>
          <table:table-cell table:style-name="Tabla23.A13" office:value-type="string">
            <text:p text:style-name="P112"/>
          </table:table-cell>
          <table:table-cell table:style-name="Tabla23.A13" office:value-type="string">
            <text:p text:style-name="P112"/>
          </table:table-cell>
          <table:table-cell table:style-name="Tabla23.A2" office:value-type="string">
            <text:p text:style-name="P112">Total</text:p>
          </table:table-cell>
          <table:table-cell table:style-name="Tabla23.E2" office:value-type="string">
            <text:p text:style-name="P113">1.390.750,44 €</text:p>
          </table:table-cell>
        </table:table-row>
        <table:table-row table:style-name="Tabla23.1">
          <table:table-cell table:style-name="Tabla23.A13" office:value-type="string">
            <text:p text:style-name="P112"/>
          </table:table-cell>
          <table:table-cell table:style-name="Tabla23.A13" office:value-type="string">
            <text:p text:style-name="P112"/>
          </table:table-cell>
          <table:table-cell table:style-name="Tabla23.A13" office:value-type="string">
            <text:p text:style-name="P112"/>
          </table:table-cell>
          <table:table-cell table:style-name="Tabla23.A2" office:value-type="string">
            <text:p text:style-name="P112">IGIG <text:s/>7%</text:p>
          </table:table-cell>
          <table:table-cell table:style-name="Tabla23.E2" office:value-type="string">
            <text:p text:style-name="P113">97.352,53 €</text:p>
          </table:table-cell>
        </table:table-row>
        <table:table-row table:style-name="Tabla23.1">
          <table:table-cell table:style-name="Tabla23.A13" office:value-type="string">
            <text:p text:style-name="P112"/>
          </table:table-cell>
          <table:table-cell table:style-name="Tabla23.A13" office:value-type="string">
            <text:p text:style-name="P112"/>
          </table:table-cell>
          <table:table-cell table:style-name="Tabla23.A13" office:value-type="string">
            <text:p text:style-name="P112"/>
          </table:table-cell>
          <table:table-cell table:style-name="Tabla23.A2" office:value-type="string">
            <text:p text:style-name="P112">Total</text:p>
          </table:table-cell>
          <table:table-cell table:style-name="Tabla23.E2" office:value-type="string">
            <text:p text:style-name="P113">1.488.102,97€</text:p>
          </table:table-cell>
        </table:table-row>
        <table:table-row table:style-name="Tabla23.19">
          <table:table-cell table:style-name="Tabla23.A13" office:value-type="string">
            <text:p text:style-name="P117">Coste Peón </text:p>
          </table:table-cell>
          <table:table-cell table:style-name="Tabla23.A13" office:value-type="string">
            <text:p text:style-name="P120">16.398,75 €</text:p>
          </table:table-cell>
          <table:table-cell table:style-name="Tabla23.A13" office:value-type="string">
            <text:p text:style-name="P120">1.366,56 €</text:p>
          </table:table-cell>
          <table:table-cell table:style-name="Tabla23.A2" office:value-type="string">
            <text:p text:style-name="P120"/>
          </table:table-cell>
          <table:table-cell table:style-name="Tabla23.E19" office:value-type="currency" office:currency="EUR" office:value="114791.04">
            <text:p text:style-name="P120">114.791,04 €</text:p>
          </table:table-cell>
        </table:table-row>
        <table:table-row table:style-name="Tabla23.20">
          <table:table-cell table:style-name="Tabla23.A13" table:number-columns-spanned="4" office:value-type="string">
            <text:p text:style-name="P112">12 peones durante 7 meses que estuvo incrementada la plantilla</text:p>
          </table:table-cell>
          <table:covered-table-cell/>
          <table:covered-table-cell/>
          <table:covered-table-cell/>
          <table:table-cell table:style-name="Tabla23.E1" office:value-type="string">
            <text:p text:style-name="P120">1.602.894,01 €</text:p>
          </table:table-cell>
        </table:table-row>
      </table:table>
      <text:p text:style-name="P115"/>
      <text:p text:style-name="P115"/>
      <text:p text:style-name="P114"/>
      <text:p text:style-name="P165"><text:tab/>En base a los antecedentes expuestos y los fundamentos jurídicos que le son de aplicación se eleva al Pleno de esta Corporación <text:s/>como órgano competente según lo dispuesto en el artículo 47.j de la Ley 7/1985, de 2 de abril, Reguladora de las Bases del Régimen Local la siguiente </text:p>
      <text:p text:style-name="P165"/>
      <text:p text:style-name="P165"/>
      <text:p text:style-name="P163">PROPUESTA DE RESOLUCIÓN</text:p>
      <text:p text:style-name="P163"/>
      <text:p text:style-name="P164"><text:tab/>Primero.- <text:span text:style-name="T107">El servicio se seguirá prestando en las condiciones expuestas en el cuerpo del presente informe durante el año 2024, con un coste del servicio durante el referido año de </text:span>1.602.894,01 euros.</text:p>
      <text:p text:style-name="P165"/>
      <text:p text:style-name="P164"><text:tab/>Segundo.- <text:span text:style-name="T107">En el caso de que por circunstancias ajenas a las partes hubiera que continuar <text:s/>prestando el presente servicio durante el año 2025, se volverá a realizar un nuevo estudio de costes.</text:span></text:p>
      <text:p text:style-name="P165"/>
      <text:p text:style-name="P168"><text:span text:style-name="T109"><text:tab/>Tercero .- </text:span><text:span text:style-name="Fuente_20_de_20_párrafo_20_predeter."><text:span text:style-name="T117">Otorgar trámite de audiencia al concesionario (de modo individual a la U.T.E. y a cada una de las empresas que la conforman), <text:s/>por plazo de diez días naturales, </text:span></text:span><text:span text:style-name="Fuente_20_de_20_párrafo_20_predeter."><text:span text:style-name="T118">a contar a partir del día siguiente al de la notificación del presente acuerdo, a fin de que puedan alegar y presentar los documentos y justificaciones que estimen pertinentes.</text:span></text:span></text:p>
      <text:p text:style-name="P165"/>
      <text:p text:style-name="P164"><text:tab/>Cuarto.- <text:span text:style-name="T108">La no presentación de alegaciones o la no <text:s/>impugnación del presente acuerdo por parte de la Empresa Ascan-Geaser U.T.E. Mogán Limpio supone la aceptación <text:s/>del mismo <text:s text:c="2"/>en todos sus términos, comprometiéndose ambas partes, a no realizar reclamación económica alguna en base a ningún concepto a la finalización del contrato.</text:span></text:p>
      <text:p text:style-name="P165"/>
      <text:p text:style-name="P161"><text:span text:style-name="Fuente_20_de_20_párrafo_20_predeter."><text:span text:style-name="T43"><text:tab/>Quinto.- </text:span></text:span><text:span text:style-name="Fuente_20_de_20_párrafo_20_predeter."><text:span text:style-name="T44">Dar traslado del presente acuerdo a los departamentos de Contratación e Intervención a los efectos oportunos.</text:span></text:span>»</text:p>
      <text:p text:style-name="P167"><text:soft-page-break/></text:p>
      <text:p text:style-name="P167"/>
      <text:p text:style-name="P107">Considerando que la adopción de este acuerdo es competencia del Pleno del Ayuntamiento, de conformidad con lo dispuesto en el artículo 22.2.f) de la LBRL, es por lo que se tiene elevar a su consideración la siguiente </text:p>
      <text:p text:style-name="P107"/>
      <text:p text:style-name="P107"/>
      <text:p text:style-name="P107"/>
      <text:p text:style-name="P108">PROPUESTA DE RESOLUCIÓN</text:p>
      <text:p text:style-name="P108"/>
      <text:p text:style-name="P108"/>
      <text:p text:style-name="P108"/>
      <text:p text:style-name="P109"><text:tab/>Primero.- <text:span text:style-name="T107">El servicio se seguirá prestando en las condiciones expuestas en el cuerpo del presente informe durante el año 2024, con un coste del servicio durante el referido año de </text:span>1.602.894,01 euros.</text:p>
      <text:p text:style-name="P110"/>
      <text:p text:style-name="P109"><text:tab/>Segundo.- <text:span text:style-name="T107">En el caso de que por circunstancias ajenas a las partes hubiera que continuar <text:s/>prestando el presente servicio durante el año 2025, se volverá a realizar un nuevo estudio de costes.</text:span></text:p>
      <text:p text:style-name="P110"/>
      <text:p text:style-name="P109"><text:tab/>Tercero .- <text:span text:style-name="Fuente_20_de_20_párrafo_20_predeter."><text:span text:style-name="T119">Otorgar trámite de audiencia al concesionario (de modo individual a la U.T.E. y a cada una de las empresas que la conforman), <text:s/>por plazo de diez días naturales, </text:span></text:span><text:span text:style-name="Fuente_20_de_20_párrafo_20_predeter."><text:span text:style-name="T120">a contar a partir del día siguiente al de la notificación del presente acuerdo, a fin de que puedan alegar y presentar los documentos y justificaciones que estimen pertinentes.</text:span></text:span></text:p>
      <text:p text:style-name="P110"/>
      <text:p text:style-name="P109"><text:tab/>Cuarto.- <text:span text:style-name="T108">La no presentación de alegaciones o la no <text:s/>impugnación del presente acuerdo por parte de la Empresa Ascan-Geaser U.T.E. Mogán Limpio supone la aceptación <text:s/>del mismo <text:s text:c="2"/>en todos sus términos, comprometiéndose ambas partes, a no realizar reclamación económica alguna en base a ningún concepto a la finalización del contrato.</text:span></text:p>
      <text:p text:style-name="P110"/>
      <text:p text:style-name="P170"><text:span text:style-name="Fuente_20_de_20_párrafo_20_predeter."><text:span text:style-name="T45"><text:tab/>Quinto.- </text:span></text:span><text:span text:style-name="Fuente_20_de_20_párrafo_20_predeter."><text:span text:style-name="T46">Dar traslado del presente acuerdo a los departamentos de Contratación e Intervención a los efectos oportunos.”</text:span></text:span></text:p>
      <text:p text:style-name="P170"><text:span text:style-name="Fuente_20_de_20_párrafo_20_predeter."><text:span text:style-name="T46"/></text:span></text:p>
      <text:p text:style-name="P69"><text:span text:style-name="Fuente_20_de_20_párrafo_20_predeter."><text:span text:style-name="T29"/></text:span></text:p>
      <text:p text:style-name="P64"><text:tab/>El asunto tratado se incorpora como videoacta digital firmada electrónicamente por la Secretaría (a la que se accede a través del enlace web que se describe a continuación), acuerdo adoptado en sesión plenaria celebrada el 22/03/2018. Abierto el turno de intervenciones, se produjeron las siguientes: </text:p>
      <text:p text:style-name="P63"><text:span text:style-name="T71"><text:tab/></text:span><text:a xlink:type="simple" xlink:href="http://videoactas.mogan.es/?meeting=video_202101290000000000_FH.mp4&amp;topic=1" text:style-name="Internet_20_link" text:visited-style-name="Visited_20_Internet_20_Link"><text:span text:style-name="T71">http://videoactas.mogan.es/?meeting=video_202409060000000000_FH.mp4&amp;topic=9</text:span></text:a></text:p>
      <text:p text:style-name="P22"><text:tab/>Sometida a votación la petición de don Juan Manuel Gabella González de dejar el asunto sobre la mesa, queda rechazada por dos (2) votos a favor de NC-FAC, dos (2) abstenciones del PSOE y diecisiete (17) votos en contra de JUNTOS POR MOGÁN.</text:p>
      <text:p text:style-name="P50"><text:tab/>Sometida a votación la propuesta dictaminada queda aprobada por diecisiete (17) votos a favor de JUNTOS POR MOGÁN y cuatro (4) abstenciones del GRUPO MIXTO (NC-FAC, PSOE).</text:p>
      <text:p text:style-name="P21"/>
      <text:p text:style-name="P21"/>
      <text:p text:style-name="Standard"><text:span text:style-name="Strong_20_Emphasis"><text:span text:style-name="T74"><text:tab/></text:span></text:span><text:span text:style-name="Strong_20_Emphasis"><text:span text:style-name="T69">10. Expte. 12186/2024. Reconocimiento extrajudicial de crédito 2/2024.</text:span></text:span></text:p>
      <text:p text:style-name="Standard"><text:span text:style-name="Strong_20_Emphasis"><text:span text:style-name="T68"/></text:span></text:p>
      <text:p text:style-name="P35"><text:tab/>Por mi el secretario, se da cuenta de la propuesta, cuyo tenor literal es el siguiente:</text:p>
      <text:p text:style-name="P21"/>
      <text:p text:style-name="P22"><text:span text:style-name="T2">“D. Juan Ernesto Hernández Cruz, Concejal Delegado en materia de Hacienda </text:span>(Decreto 3.349/2023 de 19 de junio de 2023) del Iltre. Ayuntamiento de Mogán.</text:p>
      <text:p text:style-name="P31">Visto los informes de diferentes Concejalías en las que se propone el reconocimiento extrajudicial de crédito por facturas correspondientes a servicios y suministros solicitados por ellos y de los atrasos de <text:soft-page-break/>cuotas comunitarias y que, o bien están reparadas por la intervención o bien el responsable del contrato/servicio reconoce la nulidad de pleno derecho de dichos gastos/actos.</text:p>
      <text:p text:style-name="P31">Considerando la efectiva prestación de los servicios y suministros por parte de los acreedores, constando factura acreditativa de cada uno de los gastos debidamente conformada por los responsables del órgano gestor del gasto, y considerando necesario y obligado atender los gastos incurridos para evitar el perjuicio de los terceros contratantes con la administración, y el correlativo enriquecimiento injusto de ésta.. </text:p>
      <text:p text:style-name="P31">Visto el acuerdo de la Junta de Gobierno Local de 25/09/2018 por el que se declara la necesidad e idoneidad y la iniciación de los trámites oportunos para la aprobación del gasto y la contratación del suministro de energía eléctrica y abastecimiento de agua de abastos. </text:p>
      <text:p text:style-name="P31">Considerando que de conformidad con el artículo 26 de la LRBRL todos los municipios deberán prestar, entre otros, los servicios de alumbrado público, abastecimiento domiciliario de agua potable, y en los municipios de más de 5.000 habitantes, además, parque público. Para la prestación de estos servicios obligatorios resulta imprescindible la existencia de los contratos del correspondiente suministro de energía eléctrica y suministro de agua de abastos. Y para el mantenimiento y continuidad de las propias dependencias municipales, actividades administrativas, instalaciones varias municipales (muchas de ellas obligatorias) son igualmente imprescindibles tales contratos (energía eléctrica y suministro de agua de abastos) . La falta de pago a los proveedores municipales actuales conllevaría que dejaran de prestarle al ayuntamiento tales servicios y suministros, de manera que de forma inmediata se produciría la absoluta paralización de la actividad municipal y el abandono de ésta de sus obligaciones legales de prestación de determinados servicios a la ciudadanía.</text:p>
      <text:p text:style-name="P31">Visto el informe de intervención favorable con observaciones del expediente de reconocimiento extrajudicial de crédito REJC 2/2024.</text:p>
      <text:p text:style-name="P31">Puesto que el reconocimiento de un crédito exigible contra el Ayuntamiento cuando no existiera crédito adecuado y suficiente, corresponderá al Pleno del Ayuntamiento, por expreso mandamiento del artículo 59.2 del RD 500/1990. Y puesto que el reconocimiento de un crédito exigible contra el ayuntamiento cuando no se deriven de un compromiso de gasto legalmente adquirido también corresponde al Pleno aplicando el sensu contrario de los artículos 185.2 del TRLRHL y 59.1 del RD 500/1990,</text:p>
      <text:p text:style-name="P31">Es por lo que tengo a bien elevar al Pleno del Ayuntamiento de Mogán la siguiente</text:p>
      <text:p text:style-name="P31"/>
      <text:p text:style-name="P32">PROPUESTA</text:p>
      <text:p text:style-name="P22"><text:span text:style-name="T2">ÚNICO.</text:span>- Aprobar el expediente de RECONOCIMIENTO EXTRAJUDICIAL DE CRÉDITO REJC 2/2024 (Experta 12186/2024), para su imputación al presupuesto corriente por un importe total de<text:span text:style-name="T9"> </text:span><text:span text:style-name="T14">337.753,30</text:span><text:span text:style-name="T9"> </text:span>, todo ello con arreglo a la relación que se acompaña</text:p>
      <text:p text:style-name="P22"/>
      <text:p text:style-name="P22"/>
      <table:table table:name="Tabla24" table:style-name="Tabla24">
        <table:table-column table:style-name="Tabla24.A"/>
        <table:table-column table:style-name="Tabla24.B"/>
        <table:table-column table:style-name="Tabla24.C"/>
        <table:table-column table:style-name="Tabla24.D"/>
        <table:table-column table:style-name="Tabla24.E"/>
        <table:table-column table:style-name="Tabla24.F"/>
        <table:table-row table:style-name="Tabla24.1">
          <table:table-cell table:style-name="Tabla24.A1" office:value-type="string">
            <text:p text:style-name="P88">Nº de Entrada</text:p>
          </table:table-cell>
          <table:table-cell table:style-name="Tabla24.A1" office:value-type="string">
            <text:p text:style-name="P88">Importe Total</text:p>
          </table:table-cell>
          <table:table-cell table:style-name="Tabla24.A1" office:value-type="string">
            <text:p text:style-name="P88">Tercero</text:p>
          </table:table-cell>
          <table:table-cell table:style-name="Tabla24.A1" office:value-type="string">
            <text:p text:style-name="P88">Nombre</text:p>
          </table:table-cell>
          <table:table-cell table:style-name="Tabla24.A1" office:value-type="string">
            <text:p text:style-name="P89">Tramitación </text:p>
          </table:table-cell>
          <table:table-cell table:style-name="Tabla24.F1" office:value-type="string">
            <text:p text:style-name="P89">Cays</text:p>
          </table:table-cell>
        </table:table-row>
        <table:table-row table:style-name="Tabla24.2">
          <table:table-cell table:style-name="Tabla24.A2" office:value-type="string">
            <text:p text:style-name="P91">F/2024/3801</text:p>
          </table:table-cell>
          <table:table-cell table:style-name="Tabla24.B2" office:value-type="float" office:value="1410.9">
            <text:p text:style-name="P92">1410,9</text:p>
          </table:table-cell>
          <table:table-cell table:style-name="Tabla24.A2" office:value-type="string">
            <text:p text:style-name="P91">A35072941</text:p>
          </table:table-cell>
          <table:table-cell table:style-name="Tabla24.A2" office:value-type="string">
            <text:p text:style-name="P91">AGRICOLA TABAIBAL,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3802</text:p>
          </table:table-cell>
          <table:table-cell table:style-name="Tabla24.B2" office:value-type="float" office:value="1580.1">
            <text:p text:style-name="P92">1580,1</text:p>
          </table:table-cell>
          <table:table-cell table:style-name="Tabla24.A2" office:value-type="string">
            <text:p text:style-name="P91">A35072941</text:p>
          </table:table-cell>
          <table:table-cell table:style-name="Tabla24.A2" office:value-type="string">
            <text:p text:style-name="P91">AGRICOLA TABAIBAL,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3803</text:p>
          </table:table-cell>
          <table:table-cell table:style-name="Tabla24.B2" office:value-type="float" office:value="1551.6">
            <text:p text:style-name="P92">1551,6</text:p>
          </table:table-cell>
          <table:table-cell table:style-name="Tabla24.A2" office:value-type="string">
            <text:p text:style-name="P91">A35072941</text:p>
          </table:table-cell>
          <table:table-cell table:style-name="Tabla24.A2" office:value-type="string">
            <text:p text:style-name="P91">AGRICOLA TABAIBAL,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3804</text:p>
          </table:table-cell>
          <table:table-cell table:style-name="Tabla24.B2" office:value-type="float" office:value="1514.1">
            <text:p text:style-name="P92">1514,1</text:p>
          </table:table-cell>
          <table:table-cell table:style-name="Tabla24.A2" office:value-type="string">
            <text:p text:style-name="P91">A35072941</text:p>
          </table:table-cell>
          <table:table-cell table:style-name="Tabla24.A2" office:value-type="string">
            <text:p text:style-name="P91">AGRICOLA TABAIBAL,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3960</text:p>
          </table:table-cell>
          <table:table-cell table:style-name="Tabla24.B2" office:value-type="float" office:value="1271.7">
            <text:p text:style-name="P92">1271,7</text:p>
          </table:table-cell>
          <table:table-cell table:style-name="Tabla24.A2" office:value-type="string">
            <text:p text:style-name="P91">A35072941</text:p>
          </table:table-cell>
          <table:table-cell table:style-name="Tabla24.A2" office:value-type="string">
            <text:p text:style-name="P91">AGRICOLA TABAIBAL,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4004</text:p>
          </table:table-cell>
          <table:table-cell table:style-name="Tabla24.B2" office:value-type="float" office:value="1800">
            <text:p text:style-name="P92">1800</text:p>
          </table:table-cell>
          <table:table-cell table:style-name="Tabla24.A2" office:value-type="string">
            <text:p text:style-name="P91">A35072941</text:p>
          </table:table-cell>
          <table:table-cell table:style-name="Tabla24.A2" office:value-type="string">
            <text:p text:style-name="P91">AGRICOLA TABAIBAL,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4245</text:p>
          </table:table-cell>
          <table:table-cell table:style-name="Tabla24.B2" office:value-type="float" office:value="1269.3">
            <text:p text:style-name="P92">1269,3</text:p>
          </table:table-cell>
          <table:table-cell table:style-name="Tabla24.A2" office:value-type="string">
            <text:p text:style-name="P91">A35072941</text:p>
          </table:table-cell>
          <table:table-cell table:style-name="Tabla24.A2" office:value-type="string">
            <text:p text:style-name="P91">AGRICOLA TABAIBAL,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331</text:p>
          </table:table-cell>
          <table:table-cell table:style-name="Tabla24.B2" office:value-type="float" office:value="8.09">
            <text:p text:style-name="P92">8,09</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332</text:p>
          </table:table-cell>
          <table:table-cell table:style-name="Tabla24.B2" office:value-type="float" office:value="151.74">
            <text:p text:style-name="P92">151,74</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soft-page-break/></text:p>
          </table:table-cell>
        </table:table-row>
        <table:table-row table:style-name="Tabla24.2">
          <table:table-cell table:style-name="Tabla24.A2" office:value-type="string">
            <text:p text:style-name="P91">F/2024/2333</text:p>
          </table:table-cell>
          <table:table-cell table:style-name="Tabla24.B2" office:value-type="float" office:value="8.09">
            <text:p text:style-name="P92">8,09</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334</text:p>
          </table:table-cell>
          <table:table-cell table:style-name="Tabla24.B2" office:value-type="float" office:value="8.09">
            <text:p text:style-name="P92">8,09</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336</text:p>
          </table:table-cell>
          <table:table-cell table:style-name="Tabla24.B2" office:value-type="float" office:value="8.09">
            <text:p text:style-name="P92">8,09</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337</text:p>
          </table:table-cell>
          <table:table-cell table:style-name="Tabla24.B2" office:value-type="float" office:value="8.09">
            <text:p text:style-name="P92">8,09</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338</text:p>
          </table:table-cell>
          <table:table-cell table:style-name="Tabla24.B2" office:value-type="float" office:value="380.06">
            <text:p text:style-name="P92">380,06</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339</text:p>
          </table:table-cell>
          <table:table-cell table:style-name="Tabla24.B2" office:value-type="float" office:value="8.09">
            <text:p text:style-name="P92">8,09</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340</text:p>
          </table:table-cell>
          <table:table-cell table:style-name="Tabla24.B2" office:value-type="float" office:value="220.53">
            <text:p text:style-name="P92">220,53</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341</text:p>
          </table:table-cell>
          <table:table-cell table:style-name="Tabla24.B2" office:value-type="float" office:value="8.09">
            <text:p text:style-name="P92">8,09</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342</text:p>
          </table:table-cell>
          <table:table-cell table:style-name="Tabla24.B2" office:value-type="float" office:value="8.09">
            <text:p text:style-name="P92">8,09</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343</text:p>
          </table:table-cell>
          <table:table-cell table:style-name="Tabla24.B2" office:value-type="float" office:value="8.09">
            <text:p text:style-name="P92">8,09</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344</text:p>
          </table:table-cell>
          <table:table-cell table:style-name="Tabla24.B2" office:value-type="float" office:value="238.74">
            <text:p text:style-name="P92">238,74</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345</text:p>
          </table:table-cell>
          <table:table-cell table:style-name="Tabla24.B2" office:value-type="float" office:value="85.99">
            <text:p text:style-name="P92">85,99</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346</text:p>
          </table:table-cell>
          <table:table-cell table:style-name="Tabla24.B2" office:value-type="float" office:value="152.75">
            <text:p text:style-name="P92">152,75</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347</text:p>
          </table:table-cell>
          <table:table-cell table:style-name="Tabla24.B2" office:value-type="float" office:value="8.09">
            <text:p text:style-name="P92">8,09</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348</text:p>
          </table:table-cell>
          <table:table-cell table:style-name="Tabla24.B2" office:value-type="float" office:value="418.8">
            <text:p text:style-name="P92">418,8</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349</text:p>
          </table:table-cell>
          <table:table-cell table:style-name="Tabla24.B2" office:value-type="float" office:value="469.38">
            <text:p text:style-name="P92">469,38</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350</text:p>
          </table:table-cell>
          <table:table-cell table:style-name="Tabla24.B2" office:value-type="float" office:value="232.67">
            <text:p text:style-name="P92">232,67</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351</text:p>
          </table:table-cell>
          <table:table-cell table:style-name="Tabla24.B2" office:value-type="float" office:value="8.09">
            <text:p text:style-name="P92">8,09</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352</text:p>
          </table:table-cell>
          <table:table-cell table:style-name="Tabla24.B2" office:value-type="float" office:value="8.09">
            <text:p text:style-name="P92">8,09</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353</text:p>
          </table:table-cell>
          <table:table-cell table:style-name="Tabla24.B2" office:value-type="float" office:value="21.24">
            <text:p text:style-name="P92">21,24</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354</text:p>
          </table:table-cell>
          <table:table-cell table:style-name="Tabla24.B2" office:value-type="float" office:value="8.09">
            <text:p text:style-name="P92">8,09</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355</text:p>
          </table:table-cell>
          <table:table-cell table:style-name="Tabla24.B2" office:value-type="float" office:value="182.64">
            <text:p text:style-name="P92">182,64</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357</text:p>
          </table:table-cell>
          <table:table-cell table:style-name="Tabla24.B2" office:value-type="float" office:value="17.23">
            <text:p text:style-name="P92">17,23</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soft-page-break/></text:p>
          </table:table-cell>
        </table:table-row>
        <table:table-row table:style-name="Tabla24.2">
          <table:table-cell table:style-name="Tabla24.A2" office:value-type="string">
            <text:p text:style-name="P91">F/2024/2359</text:p>
          </table:table-cell>
          <table:table-cell table:style-name="Tabla24.B2" office:value-type="float" office:value="8.09">
            <text:p text:style-name="P92">8,09</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360</text:p>
          </table:table-cell>
          <table:table-cell table:style-name="Tabla24.B2" office:value-type="float" office:value="8.09">
            <text:p text:style-name="P92">8,09</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362</text:p>
          </table:table-cell>
          <table:table-cell table:style-name="Tabla24.B2" office:value-type="float" office:value="8.09">
            <text:p text:style-name="P92">8,09</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363</text:p>
          </table:table-cell>
          <table:table-cell table:style-name="Tabla24.B2" office:value-type="float" office:value="49.57">
            <text:p text:style-name="P92">49,57</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364</text:p>
          </table:table-cell>
          <table:table-cell table:style-name="Tabla24.B2" office:value-type="float" office:value="8.09">
            <text:p text:style-name="P92">8,09</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365</text:p>
          </table:table-cell>
          <table:table-cell table:style-name="Tabla24.B2" office:value-type="float" office:value="32.37">
            <text:p text:style-name="P92">32,37</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366</text:p>
          </table:table-cell>
          <table:table-cell table:style-name="Tabla24.B2" office:value-type="float" office:value="8.09">
            <text:p text:style-name="P92">8,09</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367</text:p>
          </table:table-cell>
          <table:table-cell table:style-name="Tabla24.B2" office:value-type="float" office:value="140.8">
            <text:p text:style-name="P92">140,8</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368</text:p>
          </table:table-cell>
          <table:table-cell table:style-name="Tabla24.B2" office:value-type="float" office:value="12.35">
            <text:p text:style-name="P92">12,35</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369</text:p>
          </table:table-cell>
          <table:table-cell table:style-name="Tabla24.B2" office:value-type="float" office:value="1210.89">
            <text:p text:style-name="P92">1210,89</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370</text:p>
          </table:table-cell>
          <table:table-cell table:style-name="Tabla24.B2" office:value-type="float" office:value="8.09">
            <text:p text:style-name="P92">8,09</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371</text:p>
          </table:table-cell>
          <table:table-cell table:style-name="Tabla24.B2" office:value-type="float" office:value="21.24">
            <text:p text:style-name="P92">21,24</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372</text:p>
          </table:table-cell>
          <table:table-cell table:style-name="Tabla24.B2" office:value-type="float" office:value="39.45">
            <text:p text:style-name="P92">39,45</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373</text:p>
          </table:table-cell>
          <table:table-cell table:style-name="Tabla24.B2" office:value-type="float" office:value="8.09">
            <text:p text:style-name="P92">8,09</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374</text:p>
          </table:table-cell>
          <table:table-cell table:style-name="Tabla24.B2" office:value-type="float" office:value="72.84">
            <text:p text:style-name="P92">72,84</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375</text:p>
          </table:table-cell>
          <table:table-cell table:style-name="Tabla24.B2" office:value-type="float" office:value="8.09">
            <text:p text:style-name="P92">8,09</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376</text:p>
          </table:table-cell>
          <table:table-cell table:style-name="Tabla24.B2" office:value-type="float" office:value="8.09">
            <text:p text:style-name="P92">8,09</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377</text:p>
          </table:table-cell>
          <table:table-cell table:style-name="Tabla24.B2" office:value-type="float" office:value="125.18">
            <text:p text:style-name="P92">125,18</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378</text:p>
          </table:table-cell>
          <table:table-cell table:style-name="Tabla24.B2" office:value-type="float" office:value="8.09">
            <text:p text:style-name="P92">8,09</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379</text:p>
          </table:table-cell>
          <table:table-cell table:style-name="Tabla24.B2" office:value-type="float" office:value="8.09">
            <text:p text:style-name="P92">8,09</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380</text:p>
          </table:table-cell>
          <table:table-cell table:style-name="Tabla24.B2" office:value-type="float" office:value="720.93">
            <text:p text:style-name="P92">720,93</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381</text:p>
          </table:table-cell>
          <table:table-cell table:style-name="Tabla24.B2" office:value-type="float" office:value="8.09">
            <text:p text:style-name="P92">8,09</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382</text:p>
          </table:table-cell>
          <table:table-cell table:style-name="Tabla24.B2" office:value-type="float" office:value="1175.42">
            <text:p text:style-name="P92">1175,42</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386</text:p>
          </table:table-cell>
          <table:table-cell table:style-name="Tabla24.B2" office:value-type="float" office:value="8.09">
            <text:p text:style-name="P92">8,09</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387</text:p>
          </table:table-cell>
          <table:table-cell table:style-name="Tabla24.B2" office:value-type="float" office:value="8.09">
            <text:p text:style-name="P92">8,09</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388</text:p>
          </table:table-cell>
          <table:table-cell table:style-name="Tabla24.B2" office:value-type="float" office:value="192.2">
            <text:p text:style-name="P92">192,2</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ext:soft-page-break/>
        <table:table-row table:style-name="Tabla24.2">
          <table:table-cell table:style-name="Tabla24.A2" office:value-type="string">
            <text:p text:style-name="P91">F/2024/2389</text:p>
          </table:table-cell>
          <table:table-cell table:style-name="Tabla24.B2" office:value-type="float" office:value="8.09">
            <text:p text:style-name="P92">8,09</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390</text:p>
          </table:table-cell>
          <table:table-cell table:style-name="Tabla24.B2" office:value-type="float" office:value="8.09">
            <text:p text:style-name="P92">8,09</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391</text:p>
          </table:table-cell>
          <table:table-cell table:style-name="Tabla24.B2" office:value-type="float" office:value="8.09">
            <text:p text:style-name="P92">8,09</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392</text:p>
          </table:table-cell>
          <table:table-cell table:style-name="Tabla24.B2" office:value-type="float" office:value="8.09">
            <text:p text:style-name="P92">8,09</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393</text:p>
          </table:table-cell>
          <table:table-cell table:style-name="Tabla24.B2" office:value-type="float" office:value="349.35">
            <text:p text:style-name="P92">349,35</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394</text:p>
          </table:table-cell>
          <table:table-cell table:style-name="Tabla24.B2" office:value-type="float" office:value="411.98">
            <text:p text:style-name="P92">411,98</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395</text:p>
          </table:table-cell>
          <table:table-cell table:style-name="Tabla24.B2" office:value-type="float" office:value="116.19">
            <text:p text:style-name="P92">116,19</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396</text:p>
          </table:table-cell>
          <table:table-cell table:style-name="Tabla24.B2" office:value-type="float" office:value="12.35">
            <text:p text:style-name="P92">12,35</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397</text:p>
          </table:table-cell>
          <table:table-cell table:style-name="Tabla24.B2" office:value-type="float" office:value="77.89">
            <text:p text:style-name="P92">77,89</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398</text:p>
          </table:table-cell>
          <table:table-cell table:style-name="Tabla24.B2" office:value-type="float" office:value="1527.52">
            <text:p text:style-name="P92">1527,52</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399</text:p>
          </table:table-cell>
          <table:table-cell table:style-name="Tabla24.B2" office:value-type="float" office:value="8.09">
            <text:p text:style-name="P92">8,09</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400</text:p>
          </table:table-cell>
          <table:table-cell table:style-name="Tabla24.B2" office:value-type="float" office:value="8.09">
            <text:p text:style-name="P92">8,09</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401</text:p>
          </table:table-cell>
          <table:table-cell table:style-name="Tabla24.B2" office:value-type="float" office:value="23.27">
            <text:p text:style-name="P92">23,27</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402</text:p>
          </table:table-cell>
          <table:table-cell table:style-name="Tabla24.B2" office:value-type="float" office:value="35.41">
            <text:p text:style-name="P92">35,41</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403</text:p>
          </table:table-cell>
          <table:table-cell table:style-name="Tabla24.B2" office:value-type="float" office:value="8.09">
            <text:p text:style-name="P92">8,09</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404</text:p>
          </table:table-cell>
          <table:table-cell table:style-name="Tabla24.B2" office:value-type="float" office:value="51.59">
            <text:p text:style-name="P92">51,59</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405</text:p>
          </table:table-cell>
          <table:table-cell table:style-name="Tabla24.B2" office:value-type="float" office:value="50.58">
            <text:p text:style-name="P92">50,58</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407</text:p>
          </table:table-cell>
          <table:table-cell table:style-name="Tabla24.B2" office:value-type="float" office:value="8.09">
            <text:p text:style-name="P92">8,09</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408</text:p>
          </table:table-cell>
          <table:table-cell table:style-name="Tabla24.B2" office:value-type="float" office:value="17.23">
            <text:p text:style-name="P92">17,23</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409</text:p>
          </table:table-cell>
          <table:table-cell table:style-name="Tabla24.B2" office:value-type="float" office:value="8.09">
            <text:p text:style-name="P92">8,09</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410</text:p>
          </table:table-cell>
          <table:table-cell table:style-name="Tabla24.B2" office:value-type="float" office:value="8.09">
            <text:p text:style-name="P92">8,09</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411</text:p>
          </table:table-cell>
          <table:table-cell table:style-name="Tabla24.B2" office:value-type="float" office:value="727.07">
            <text:p text:style-name="P92">727,07</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412</text:p>
          </table:table-cell>
          <table:table-cell table:style-name="Tabla24.B2" office:value-type="float" office:value="8.09">
            <text:p text:style-name="P92">8,09</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413</text:p>
          </table:table-cell>
          <table:table-cell table:style-name="Tabla24.B2" office:value-type="float" office:value="1003.45">
            <text:p text:style-name="P92">1003,45</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soft-page-break/></text:p>
          </table:table-cell>
        </table:table-row>
        <table:table-row table:style-name="Tabla24.2">
          <table:table-cell table:style-name="Tabla24.A2" office:value-type="string">
            <text:p text:style-name="P91">F/2024/2414</text:p>
          </table:table-cell>
          <table:table-cell table:style-name="Tabla24.B2" office:value-type="float" office:value="8.09">
            <text:p text:style-name="P92">8,09</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415</text:p>
          </table:table-cell>
          <table:table-cell table:style-name="Tabla24.B2" office:value-type="float" office:value="8.09">
            <text:p text:style-name="P92">8,09</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416</text:p>
          </table:table-cell>
          <table:table-cell table:style-name="Tabla24.B2" office:value-type="float" office:value="27.31">
            <text:p text:style-name="P92">27,31</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417</text:p>
          </table:table-cell>
          <table:table-cell table:style-name="Tabla24.B2" office:value-type="float" office:value="19.22">
            <text:p text:style-name="P92">19,22</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418</text:p>
          </table:table-cell>
          <table:table-cell table:style-name="Tabla24.B2" office:value-type="float" office:value="70.81">
            <text:p text:style-name="P92">70,81</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419</text:p>
          </table:table-cell>
          <table:table-cell table:style-name="Tabla24.B2" office:value-type="float" office:value="8.09">
            <text:p text:style-name="P92">8,09</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420</text:p>
          </table:table-cell>
          <table:table-cell table:style-name="Tabla24.B2" office:value-type="float" office:value="8.09">
            <text:p text:style-name="P92">8,09</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421</text:p>
          </table:table-cell>
          <table:table-cell table:style-name="Tabla24.B2" office:value-type="float" office:value="36.42">
            <text:p text:style-name="P92">36,42</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422</text:p>
          </table:table-cell>
          <table:table-cell table:style-name="Tabla24.B2" office:value-type="float" office:value="149.72">
            <text:p text:style-name="P92">149,72</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423</text:p>
          </table:table-cell>
          <table:table-cell table:style-name="Tabla24.B2" office:value-type="float" office:value="8.09">
            <text:p text:style-name="P92">8,09</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424</text:p>
          </table:table-cell>
          <table:table-cell table:style-name="Tabla24.B2" office:value-type="float" office:value="152.75">
            <text:p text:style-name="P92">152,75</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425</text:p>
          </table:table-cell>
          <table:table-cell table:style-name="Tabla24.B2" office:value-type="float" office:value="8.09">
            <text:p text:style-name="P92">8,09</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426</text:p>
          </table:table-cell>
          <table:table-cell table:style-name="Tabla24.B2" office:value-type="float" office:value="466.35">
            <text:p text:style-name="P92">466,35</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427</text:p>
          </table:table-cell>
          <table:table-cell table:style-name="Tabla24.B2" office:value-type="float" office:value="197.26">
            <text:p text:style-name="P92">197,26</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428</text:p>
          </table:table-cell>
          <table:table-cell table:style-name="Tabla24.B2" office:value-type="float" office:value="743.53">
            <text:p text:style-name="P92">743,53</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429</text:p>
          </table:table-cell>
          <table:table-cell table:style-name="Tabla24.B2" office:value-type="float" office:value="8.09">
            <text:p text:style-name="P92">8,09</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430</text:p>
          </table:table-cell>
          <table:table-cell table:style-name="Tabla24.B2" office:value-type="float" office:value="8.09">
            <text:p text:style-name="P92">8,09</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431</text:p>
          </table:table-cell>
          <table:table-cell table:style-name="Tabla24.B2" office:value-type="float" office:value="8.09">
            <text:p text:style-name="P92">8,09</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432</text:p>
          </table:table-cell>
          <table:table-cell table:style-name="Tabla24.B2" office:value-type="float" office:value="22.26">
            <text:p text:style-name="P92">22,26</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433</text:p>
          </table:table-cell>
          <table:table-cell table:style-name="Tabla24.B2" office:value-type="float" office:value="175.26">
            <text:p text:style-name="P92">175,26</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434</text:p>
          </table:table-cell>
          <table:table-cell table:style-name="Tabla24.B2" office:value-type="float" office:value="17.23">
            <text:p text:style-name="P92">17,23</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3863</text:p>
          </table:table-cell>
          <table:table-cell table:style-name="Tabla24.B2" office:value-type="float" office:value="8997.17">
            <text:p text:style-name="P92">8997,17</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3908</text:p>
          </table:table-cell>
          <table:table-cell table:style-name="Tabla24.B2" office:value-type="float" office:value="5830.86">
            <text:p text:style-name="P92">5830,86</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3968</text:p>
          </table:table-cell>
          <table:table-cell table:style-name="Tabla24.B2" office:value-type="float" office:value="18893.65">
            <text:p text:style-name="P92">18893,65</text:p>
          </table:table-cell>
          <table:table-cell table:style-name="Tabla24.A2" office:value-type="string">
            <text:p text:style-name="P91">A35062611</text:p>
          </table:table-cell>
          <table:table-cell table:style-name="Tabla24.A2" office:value-type="string">
            <text:p text:style-name="P91">AGUAS DE ARGUINEGUIN,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36</text:p>
          </table:table-cell>
          <table:table-cell table:style-name="Tabla24.B2" office:value-type="float" office:value="870.16">
            <text:p text:style-name="P92">870,16</text:p>
          </table:table-cell>
          <table:table-cell table:style-name="Tabla24.A2" office:value-type="string">
            <text:p text:style-name="P91">42664764V</text:p>
          </table:table-cell>
          <table:table-cell table:style-name="Tabla24.A2" office:value-type="string">
            <text:p text:style-name="P91">BETANCOR LEON, JOSEF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37</text:p>
          </table:table-cell>
          <table:table-cell table:style-name="Tabla24.B2" office:value-type="float" office:value="870.16">
            <text:p text:style-name="P92">870,16</text:p>
          </table:table-cell>
          <table:table-cell table:style-name="Tabla24.A2" office:value-type="string">
            <text:p text:style-name="P91">42664764V</text:p>
          </table:table-cell>
          <table:table-cell table:style-name="Tabla24.A2" office:value-type="string">
            <text:p text:style-name="P91">BETANCOR LEON, JOSEFA</text:p>
          </table:table-cell>
          <table:table-cell table:style-name="Tabla24.A2" office:value-type="string">
            <text:p text:style-name="P93">NO</text:p>
          </table:table-cell>
          <table:table-cell table:style-name="Tabla24.F2" office:value-type="string">
            <text:p text:style-name="P93">SI</text:p>
          </table:table-cell>
        </table:table-row>
        <text:soft-page-break/>
        <table:table-row table:style-name="Tabla24.2">
          <table:table-cell table:style-name="Tabla24.A2" office:value-type="string">
            <text:p text:style-name="P91">F/2024/38</text:p>
          </table:table-cell>
          <table:table-cell table:style-name="Tabla24.B2" office:value-type="float" office:value="870.16">
            <text:p text:style-name="P92">870,16</text:p>
          </table:table-cell>
          <table:table-cell table:style-name="Tabla24.A2" office:value-type="string">
            <text:p text:style-name="P91">42664764V</text:p>
          </table:table-cell>
          <table:table-cell table:style-name="Tabla24.A2" office:value-type="string">
            <text:p text:style-name="P91">BETANCOR LEON, JOSEF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1062</text:p>
          </table:table-cell>
          <table:table-cell table:style-name="Tabla24.B2" office:value-type="float" office:value="870.16">
            <text:p text:style-name="P92">870,16</text:p>
          </table:table-cell>
          <table:table-cell table:style-name="Tabla24.A2" office:value-type="string">
            <text:p text:style-name="P91">42664764V</text:p>
          </table:table-cell>
          <table:table-cell table:style-name="Tabla24.A2" office:value-type="string">
            <text:p text:style-name="P91">BETANCOR LEON, JOSEF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1066</text:p>
          </table:table-cell>
          <table:table-cell table:style-name="Tabla24.B2" office:value-type="float" office:value="870.16">
            <text:p text:style-name="P92">870,16</text:p>
          </table:table-cell>
          <table:table-cell table:style-name="Tabla24.A2" office:value-type="string">
            <text:p text:style-name="P91">42664764V</text:p>
          </table:table-cell>
          <table:table-cell table:style-name="Tabla24.A2" office:value-type="string">
            <text:p text:style-name="P91">BETANCOR LEON, JOSEF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1366</text:p>
          </table:table-cell>
          <table:table-cell table:style-name="Tabla24.B2" office:value-type="float" office:value="870.16">
            <text:p text:style-name="P92">870,16</text:p>
          </table:table-cell>
          <table:table-cell table:style-name="Tabla24.A2" office:value-type="string">
            <text:p text:style-name="P91">42664764V</text:p>
          </table:table-cell>
          <table:table-cell table:style-name="Tabla24.A2" office:value-type="string">
            <text:p text:style-name="P91">BETANCOR LEON, JOSEF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1369</text:p>
          </table:table-cell>
          <table:table-cell table:style-name="Tabla24.B2" office:value-type="float" office:value="870.16">
            <text:p text:style-name="P92">870,16</text:p>
          </table:table-cell>
          <table:table-cell table:style-name="Tabla24.A2" office:value-type="string">
            <text:p text:style-name="P91">42664764V</text:p>
          </table:table-cell>
          <table:table-cell table:style-name="Tabla24.A2" office:value-type="string">
            <text:p text:style-name="P91">BETANCOR LEON, JOSEF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1409</text:p>
          </table:table-cell>
          <table:table-cell table:style-name="Tabla24.B2" office:value-type="float" office:value="874.93">
            <text:p text:style-name="P92">874,93</text:p>
          </table:table-cell>
          <table:table-cell table:style-name="Tabla24.A2" office:value-type="string">
            <text:p text:style-name="P91">42664764V</text:p>
          </table:table-cell>
          <table:table-cell table:style-name="Tabla24.A2" office:value-type="string">
            <text:p text:style-name="P91">BETANCOR LEON, JOSEF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1410</text:p>
          </table:table-cell>
          <table:table-cell table:style-name="Tabla24.B2" office:value-type="float" office:value="874.93">
            <text:p text:style-name="P92">874,93</text:p>
          </table:table-cell>
          <table:table-cell table:style-name="Tabla24.A2" office:value-type="string">
            <text:p text:style-name="P91">42664764V</text:p>
          </table:table-cell>
          <table:table-cell table:style-name="Tabla24.A2" office:value-type="string">
            <text:p text:style-name="P91">BETANCOR LEON, JOSEF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1927</text:p>
          </table:table-cell>
          <table:table-cell table:style-name="Tabla24.B2" office:value-type="float" office:value="20816.84">
            <text:p text:style-name="P92">20816,84</text:p>
          </table:table-cell>
          <table:table-cell table:style-name="Tabla24.A2" office:value-type="string">
            <text:p text:style-name="P91">A76624345</text:p>
          </table:table-cell>
          <table:table-cell table:style-name="Tabla24.A2" office:value-type="string">
            <text:p text:style-name="P91">CANARAGUA CONCESIONES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1928</text:p>
          </table:table-cell>
          <table:table-cell table:style-name="Tabla24.B2" office:value-type="float" office:value="20643.8">
            <text:p text:style-name="P92">20643,8</text:p>
          </table:table-cell>
          <table:table-cell table:style-name="Tabla24.A2" office:value-type="string">
            <text:p text:style-name="P91">A76624345</text:p>
          </table:table-cell>
          <table:table-cell table:style-name="Tabla24.A2" office:value-type="string">
            <text:p text:style-name="P91">CANARAGUA CONCESIONES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1929</text:p>
          </table:table-cell>
          <table:table-cell table:style-name="Tabla24.B2" office:value-type="float" office:value="1835.35">
            <text:p text:style-name="P92">1835,35</text:p>
          </table:table-cell>
          <table:table-cell table:style-name="Tabla24.A2" office:value-type="string">
            <text:p text:style-name="P91">A76624345</text:p>
          </table:table-cell>
          <table:table-cell table:style-name="Tabla24.A2" office:value-type="string">
            <text:p text:style-name="P91">CANARAGUA CONCESIONES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1930</text:p>
          </table:table-cell>
          <table:table-cell table:style-name="Tabla24.B2" office:value-type="float" office:value="1824.39">
            <text:p text:style-name="P92">1824,39</text:p>
          </table:table-cell>
          <table:table-cell table:style-name="Tabla24.A2" office:value-type="string">
            <text:p text:style-name="P91">A76624345</text:p>
          </table:table-cell>
          <table:table-cell table:style-name="Tabla24.A2" office:value-type="string">
            <text:p text:style-name="P91">CANARAGUA CONCESIONES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724</text:p>
          </table:table-cell>
          <table:table-cell table:style-name="Tabla24.B2" office:value-type="float" office:value="1951.24">
            <text:p text:style-name="P92">1951,24</text:p>
          </table:table-cell>
          <table:table-cell table:style-name="Tabla24.A2" office:value-type="string">
            <text:p text:style-name="P91">A76624345</text:p>
          </table:table-cell>
          <table:table-cell table:style-name="Tabla24.A2" office:value-type="string">
            <text:p text:style-name="P91">CANARAGUA CONCESIONES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725</text:p>
          </table:table-cell>
          <table:table-cell table:style-name="Tabla24.B2" office:value-type="float" office:value="22396.15">
            <text:p text:style-name="P92">22396,15</text:p>
          </table:table-cell>
          <table:table-cell table:style-name="Tabla24.A2" office:value-type="string">
            <text:p text:style-name="P91">A76624345</text:p>
          </table:table-cell>
          <table:table-cell table:style-name="Tabla24.A2" office:value-type="string">
            <text:p text:style-name="P91">CANARAGUA CONCESIONES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3471</text:p>
          </table:table-cell>
          <table:table-cell table:style-name="Tabla24.B2" office:value-type="float" office:value="21379.03">
            <text:p text:style-name="P92">21379,03</text:p>
          </table:table-cell>
          <table:table-cell table:style-name="Tabla24.A2" office:value-type="string">
            <text:p text:style-name="P91">A76624345</text:p>
          </table:table-cell>
          <table:table-cell table:style-name="Tabla24.A2" office:value-type="string">
            <text:p text:style-name="P91">CANARAGUA CONCESIONES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3472</text:p>
          </table:table-cell>
          <table:table-cell table:style-name="Tabla24.B2" office:value-type="float" office:value="1863.54">
            <text:p text:style-name="P92">1863,54</text:p>
          </table:table-cell>
          <table:table-cell table:style-name="Tabla24.A2" office:value-type="string">
            <text:p text:style-name="P91">A76624345</text:p>
          </table:table-cell>
          <table:table-cell table:style-name="Tabla24.A2" office:value-type="string">
            <text:p text:style-name="P91">CANARAGUA CONCESIONES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3551</text:p>
          </table:table-cell>
          <table:table-cell table:style-name="Tabla24.B2" office:value-type="float" office:value="13983.72">
            <text:p text:style-name="P92">13983,72</text:p>
          </table:table-cell>
          <table:table-cell table:style-name="Tabla24.A2" office:value-type="string">
            <text:p text:style-name="P91">A76624345</text:p>
          </table:table-cell>
          <table:table-cell table:style-name="Tabla24.A2" office:value-type="string">
            <text:p text:style-name="P91">CANARAGUA CONCESIONES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3552</text:p>
          </table:table-cell>
          <table:table-cell table:style-name="Tabla24.B2" office:value-type="float" office:value="13983.72">
            <text:p text:style-name="P92">13983,72</text:p>
          </table:table-cell>
          <table:table-cell table:style-name="Tabla24.A2" office:value-type="string">
            <text:p text:style-name="P91">A76624345</text:p>
          </table:table-cell>
          <table:table-cell table:style-name="Tabla24.A2" office:value-type="string">
            <text:p text:style-name="P91">CANARAGUA CONCESIONES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3553</text:p>
          </table:table-cell>
          <table:table-cell table:style-name="Tabla24.B2" office:value-type="float" office:value="13983.72">
            <text:p text:style-name="P92">13983,72</text:p>
          </table:table-cell>
          <table:table-cell table:style-name="Tabla24.A2" office:value-type="string">
            <text:p text:style-name="P91">A76624345</text:p>
          </table:table-cell>
          <table:table-cell table:style-name="Tabla24.A2" office:value-type="string">
            <text:p text:style-name="P91">CANARAGUA CONCESIONES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3554</text:p>
          </table:table-cell>
          <table:table-cell table:style-name="Tabla24.B2" office:value-type="float" office:value="13983.72">
            <text:p text:style-name="P92">13983,72</text:p>
          </table:table-cell>
          <table:table-cell table:style-name="Tabla24.A2" office:value-type="string">
            <text:p text:style-name="P91">A76624345</text:p>
          </table:table-cell>
          <table:table-cell table:style-name="Tabla24.A2" office:value-type="string">
            <text:p text:style-name="P91">CANARAGUA CONCESIONES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3555</text:p>
          </table:table-cell>
          <table:table-cell table:style-name="Tabla24.B2" office:value-type="float" office:value="13983.72">
            <text:p text:style-name="P92">13983,72</text:p>
          </table:table-cell>
          <table:table-cell table:style-name="Tabla24.A2" office:value-type="string">
            <text:p text:style-name="P91">A76624345</text:p>
          </table:table-cell>
          <table:table-cell table:style-name="Tabla24.A2" office:value-type="string">
            <text:p text:style-name="P91">CANARAGUA CONCESIONES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3556</text:p>
          </table:table-cell>
          <table:table-cell table:style-name="Tabla24.B2" office:value-type="float" office:value="13983.72">
            <text:p text:style-name="P92">13983,72</text:p>
          </table:table-cell>
          <table:table-cell table:style-name="Tabla24.A2" office:value-type="string">
            <text:p text:style-name="P91">A76624345</text:p>
          </table:table-cell>
          <table:table-cell table:style-name="Tabla24.A2" office:value-type="string">
            <text:p text:style-name="P91">CANARAGUA CONCESIONES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3873</text:p>
          </table:table-cell>
          <table:table-cell table:style-name="Tabla24.B2" office:value-type="float" office:value="1983.34">
            <text:p text:style-name="P92">1983,34</text:p>
          </table:table-cell>
          <table:table-cell table:style-name="Tabla24.A2" office:value-type="string">
            <text:p text:style-name="P91">A76624345</text:p>
          </table:table-cell>
          <table:table-cell table:style-name="Tabla24.A2" office:value-type="string">
            <text:p text:style-name="P91">CANARAGUA CONCESIONES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3875</text:p>
          </table:table-cell>
          <table:table-cell table:style-name="Tabla24.B2" office:value-type="float" office:value="22843.24">
            <text:p text:style-name="P92">22843,24</text:p>
          </table:table-cell>
          <table:table-cell table:style-name="Tabla24.A2" office:value-type="string">
            <text:p text:style-name="P91">A76624345</text:p>
          </table:table-cell>
          <table:table-cell table:style-name="Tabla24.A2" office:value-type="string">
            <text:p text:style-name="P91">CANARAGUA CONCESIONES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3961</text:p>
          </table:table-cell>
          <table:table-cell table:style-name="Tabla24.B2" office:value-type="float" office:value="12585.35">
            <text:p text:style-name="P92">12585,35</text:p>
          </table:table-cell>
          <table:table-cell table:style-name="Tabla24.A2" office:value-type="string">
            <text:p text:style-name="P91">A76624345</text:p>
          </table:table-cell>
          <table:table-cell table:style-name="Tabla24.A2" office:value-type="string">
            <text:p text:style-name="P91">CANARAGUA CONCESIONES S.A.</text:p>
          </table:table-cell>
          <table:table-cell table:style-name="Tabla24.A2" office:value-type="string">
            <text:p text:style-name="P93">NO</text:p>
          </table:table-cell>
          <table:table-cell table:style-name="Tabla24.F2" office:value-type="string">
            <text:p text:style-name="P93">SI<text:soft-page-break/></text:p>
          </table:table-cell>
        </table:table-row>
        <table:table-row table:style-name="Tabla24.2">
          <table:table-cell table:style-name="Tabla24.A2" office:value-type="string">
            <text:p text:style-name="P91">F/2024/4182</text:p>
          </table:table-cell>
          <table:table-cell table:style-name="Tabla24.B2" office:value-type="float" office:value="13983.72">
            <text:p text:style-name="P92">13983,72</text:p>
          </table:table-cell>
          <table:table-cell table:style-name="Tabla24.A2" office:value-type="string">
            <text:p text:style-name="P91">A76624345</text:p>
          </table:table-cell>
          <table:table-cell table:style-name="Tabla24.A2" office:value-type="string">
            <text:p text:style-name="P91">CANARAGUA CONCESIONES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7"/>
          </table:table-cell>
          <table:table-cell table:style-name="Tabla24.B2" office:value-type="float" office:value="90">
            <text:p text:style-name="P92">90</text:p>
          </table:table-cell>
          <table:table-cell table:style-name="Tabla24.A2" office:value-type="string">
            <text:p text:style-name="P91">H35778422</text:p>
          </table:table-cell>
          <table:table-cell table:style-name="Tabla24.A2" office:value-type="string">
            <text:p text:style-name="P91">CDAD PROPIETARIOS EDIFICIO LAS ROCAS</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1968</text:p>
          </table:table-cell>
          <table:table-cell table:style-name="Tabla24.B2" office:value-type="float" office:value="275">
            <text:p text:style-name="P92">275</text:p>
          </table:table-cell>
          <table:table-cell table:style-name="Tabla24.A2" office:value-type="string">
            <text:p text:style-name="P91">42219563G</text:p>
          </table:table-cell>
          <table:table-cell table:style-name="Tabla24.A2" office:value-type="string">
            <text:p text:style-name="P91">GALVAN GALIANO OMARA</text:p>
          </table:table-cell>
          <table:table-cell table:style-name="Tabla24.A2" office:value-type="string">
            <text:p text:style-name="P93">SI</text:p>
          </table:table-cell>
          <table:table-cell table:style-name="Tabla24.F2" office:value-type="string">
            <text:p text:style-name="P93">SI</text:p>
          </table:table-cell>
        </table:table-row>
        <table:table-row table:style-name="Tabla24.2">
          <table:table-cell table:style-name="Tabla24.A2" office:value-type="string">
            <text:p text:style-name="P91">F/2024/39</text:p>
          </table:table-cell>
          <table:table-cell table:style-name="Tabla24.B2" office:value-type="float" office:value="1377.72">
            <text:p text:style-name="P92">1377,72</text:p>
          </table:table-cell>
          <table:table-cell table:style-name="Tabla24.A2" office:value-type="string">
            <text:p text:style-name="P91">42789737P</text:p>
          </table:table-cell>
          <table:table-cell table:style-name="Tabla24.A2" office:value-type="string">
            <text:p text:style-name="P91">GARCIA AFONSO, PABLO</text:p>
          </table:table-cell>
          <table:table-cell table:style-name="Tabla24.A2" office:value-type="string">
            <text:p text:style-name="P93">NO</text:p>
          </table:table-cell>
          <table:table-cell table:style-name="Tabla24.F2" office:value-type="string">
            <text:p text:style-name="P93">NO</text:p>
          </table:table-cell>
        </table:table-row>
        <table:table-row table:style-name="Tabla24.2">
          <table:table-cell table:style-name="Tabla24.A2" office:value-type="string">
            <text:p text:style-name="P91">F/2023/2439</text:p>
          </table:table-cell>
          <table:table-cell table:style-name="Tabla24.B2" office:value-type="float" office:value="242.52">
            <text:p text:style-name="P92">242,52</text:p>
          </table:table-cell>
          <table:table-cell table:style-name="Tabla24.A2" office:value-type="string">
            <text:p text:style-name="P91">B38225249</text:p>
          </table:table-cell>
          <table:table-cell table:style-name="Tabla24.A2" office:value-type="string">
            <text:p text:style-name="P91">INFRAESTRUCTURAS Y DISTRIBUCIÓN GENERAL</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3/2440</text:p>
          </table:table-cell>
          <table:table-cell table:style-name="Tabla24.B2" office:value-type="float" office:value="7.03">
            <text:p text:style-name="P92">7,03</text:p>
          </table:table-cell>
          <table:table-cell table:style-name="Tabla24.A2" office:value-type="string">
            <text:p text:style-name="P91">B38225249</text:p>
          </table:table-cell>
          <table:table-cell table:style-name="Tabla24.A2" office:value-type="string">
            <text:p text:style-name="P91">INFRAESTRUCTURAS Y DISTRIBUCIÓN GENERAL</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180</text:p>
          </table:table-cell>
          <table:table-cell table:style-name="Tabla24.B2" office:value-type="float" office:value="233.94">
            <text:p text:style-name="P92">233,94</text:p>
          </table:table-cell>
          <table:table-cell table:style-name="Tabla24.A2" office:value-type="string">
            <text:p text:style-name="P91">B38225249</text:p>
          </table:table-cell>
          <table:table-cell table:style-name="Tabla24.A2" office:value-type="string">
            <text:p text:style-name="P91">INFRAESTRUCTURAS Y DISTRIBUCIÓN GENERAL</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181</text:p>
          </table:table-cell>
          <table:table-cell table:style-name="Tabla24.B2" office:value-type="float" office:value="57.59">
            <text:p text:style-name="P92">57,59</text:p>
          </table:table-cell>
          <table:table-cell table:style-name="Tabla24.A2" office:value-type="string">
            <text:p text:style-name="P91">B38225249</text:p>
          </table:table-cell>
          <table:table-cell table:style-name="Tabla24.A2" office:value-type="string">
            <text:p text:style-name="P91">INFRAESTRUCTURAS Y DISTRIBUCIÓN GENERAL</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895</text:p>
          </table:table-cell>
          <table:table-cell table:style-name="Tabla24.B2" office:value-type="float" office:value="161.96">
            <text:p text:style-name="P92">161,96</text:p>
          </table:table-cell>
          <table:table-cell table:style-name="Tabla24.A2" office:value-type="string">
            <text:p text:style-name="P91">B38225249</text:p>
          </table:table-cell>
          <table:table-cell table:style-name="Tabla24.A2" office:value-type="string">
            <text:p text:style-name="P91">INFRAESTRUCTURAS Y DISTRIBUCIÓN GENERAL</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896</text:p>
          </table:table-cell>
          <table:table-cell table:style-name="Tabla24.B2" office:value-type="float" office:value="35.99">
            <text:p text:style-name="P92">35,99</text:p>
          </table:table-cell>
          <table:table-cell table:style-name="Tabla24.A2" office:value-type="string">
            <text:p text:style-name="P91">B38225249</text:p>
          </table:table-cell>
          <table:table-cell table:style-name="Tabla24.A2" office:value-type="string">
            <text:p text:style-name="P91">INFRAESTRUCTURAS Y DISTRIBUCIÓN GENERAL</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3502</text:p>
          </table:table-cell>
          <table:table-cell table:style-name="Tabla24.B2" office:value-type="float" office:value="172.76">
            <text:p text:style-name="P92">172,76</text:p>
          </table:table-cell>
          <table:table-cell table:style-name="Tabla24.A2" office:value-type="string">
            <text:p text:style-name="P91">B38225249</text:p>
          </table:table-cell>
          <table:table-cell table:style-name="Tabla24.A2" office:value-type="string">
            <text:p text:style-name="P91">INFRAESTRUCTURAS Y DISTRIBUCIÓN GENERAL</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3503</text:p>
          </table:table-cell>
          <table:table-cell table:style-name="Tabla24.B2" office:value-type="float" office:value="57.59">
            <text:p text:style-name="P92">57,59</text:p>
          </table:table-cell>
          <table:table-cell table:style-name="Tabla24.A2" office:value-type="string">
            <text:p text:style-name="P91">B38225249</text:p>
          </table:table-cell>
          <table:table-cell table:style-name="Tabla24.A2" office:value-type="string">
            <text:p text:style-name="P91">INFRAESTRUCTURAS Y DISTRIBUCIÓN GENERAL</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4123</text:p>
          </table:table-cell>
          <table:table-cell table:style-name="Tabla24.B2" office:value-type="float" office:value="93.58">
            <text:p text:style-name="P92">93,58</text:p>
          </table:table-cell>
          <table:table-cell table:style-name="Tabla24.A2" office:value-type="string">
            <text:p text:style-name="P91">B38225249</text:p>
          </table:table-cell>
          <table:table-cell table:style-name="Tabla24.A2" office:value-type="string">
            <text:p text:style-name="P91">INFRAESTRUCTURAS Y DISTRIBUCIÓN GENERAL</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4124</text:p>
          </table:table-cell>
          <table:table-cell table:style-name="Tabla24.B2" office:value-type="float" office:value="43.19">
            <text:p text:style-name="P92">43,19</text:p>
          </table:table-cell>
          <table:table-cell table:style-name="Tabla24.A2" office:value-type="string">
            <text:p text:style-name="P91">B38225249</text:p>
          </table:table-cell>
          <table:table-cell table:style-name="Tabla24.A2" office:value-type="string">
            <text:p text:style-name="P91">INFRAESTRUCTURAS Y DISTRIBUCIÓN GENERAL</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4352</text:p>
          </table:table-cell>
          <table:table-cell table:style-name="Tabla24.B2" office:value-type="float" office:value="39.59">
            <text:p text:style-name="P92">39,59</text:p>
          </table:table-cell>
          <table:table-cell table:style-name="Tabla24.A2" office:value-type="string">
            <text:p text:style-name="P91">B38225249</text:p>
          </table:table-cell>
          <table:table-cell table:style-name="Tabla24.A2" office:value-type="string">
            <text:p text:style-name="P91">INFRAESTRUCTURAS Y DISTRIBUCIÓN GENERAL</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4353</text:p>
          </table:table-cell>
          <table:table-cell table:style-name="Tabla24.B2" office:value-type="float" office:value="7.2">
            <text:p text:style-name="P92">7,2</text:p>
          </table:table-cell>
          <table:table-cell table:style-name="Tabla24.A2" office:value-type="string">
            <text:p text:style-name="P91">B38225249</text:p>
          </table:table-cell>
          <table:table-cell table:style-name="Tabla24.A2" office:value-type="string">
            <text:p text:style-name="P91">INFRAESTRUCTURAS Y DISTRIBUCIÓN GENERAL</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4354</text:p>
          </table:table-cell>
          <table:table-cell table:style-name="Tabla24.B2" office:value-type="float" office:value="154.76">
            <text:p text:style-name="P92">154,76</text:p>
          </table:table-cell>
          <table:table-cell table:style-name="Tabla24.A2" office:value-type="string">
            <text:p text:style-name="P91">B38225249</text:p>
          </table:table-cell>
          <table:table-cell table:style-name="Tabla24.A2" office:value-type="string">
            <text:p text:style-name="P91">INFRAESTRUCTURAS Y DISTRIBUCIÓN GENERAL</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4355</text:p>
          </table:table-cell>
          <table:table-cell table:style-name="Tabla24.B2" office:value-type="float" office:value="165.19">
            <text:p text:style-name="P92">165,19</text:p>
          </table:table-cell>
          <table:table-cell table:style-name="Tabla24.A2" office:value-type="string">
            <text:p text:style-name="P91">B38225249</text:p>
          </table:table-cell>
          <table:table-cell table:style-name="Tabla24.A2" office:value-type="string">
            <text:p text:style-name="P91">INFRAESTRUCTURAS Y DISTRIBUCIÓN GENERAL</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4356</text:p>
          </table:table-cell>
          <table:table-cell table:style-name="Tabla24.B2" office:value-type="float" office:value="312.81">
            <text:p text:style-name="P92">312,81</text:p>
          </table:table-cell>
          <table:table-cell table:style-name="Tabla24.A2" office:value-type="string">
            <text:p text:style-name="P91">B38225249</text:p>
          </table:table-cell>
          <table:table-cell table:style-name="Tabla24.A2" office:value-type="string">
            <text:p text:style-name="P91">INFRAESTRUCTURAS Y DISTRIBUCIÓN GENERAL</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4357</text:p>
          </table:table-cell>
          <table:table-cell table:style-name="Tabla24.B2" office:value-type="float" office:value="284.69">
            <text:p text:style-name="P92">284,69</text:p>
          </table:table-cell>
          <table:table-cell table:style-name="Tabla24.A2" office:value-type="string">
            <text:p text:style-name="P91">B38225249</text:p>
          </table:table-cell>
          <table:table-cell table:style-name="Tabla24.A2" office:value-type="string">
            <text:p text:style-name="P91">INFRAESTRUCTURAS Y DISTRIBUCIÓN GENERAL</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4358</text:p>
          </table:table-cell>
          <table:table-cell table:style-name="Tabla24.B2" office:value-type="float" office:value="244.74">
            <text:p text:style-name="P92">244,74</text:p>
          </table:table-cell>
          <table:table-cell table:style-name="Tabla24.A2" office:value-type="string">
            <text:p text:style-name="P91">B38225249</text:p>
          </table:table-cell>
          <table:table-cell table:style-name="Tabla24.A2" office:value-type="string">
            <text:p text:style-name="P91">INFRAESTRUCTURAS Y DISTRIBUCIÓN <text:soft-page-break/>GENERAL</text:p>
          </table:table-cell>
          <table:table-cell table:style-name="Tabla24.A2" office:value-type="string">
            <text:p text:style-name="P93">NO</text:p>
          </table:table-cell>
          <table:table-cell table:style-name="Tabla24.F2" office:value-type="string">
            <text:p text:style-name="P93">SI<text:soft-page-break/></text:p>
          </table:table-cell>
        </table:table-row>
        <table:table-row table:style-name="Tabla24.2">
          <table:table-cell table:style-name="Tabla24.A2" office:value-type="string">
            <text:p text:style-name="P91">F/2024/4359</text:p>
          </table:table-cell>
          <table:table-cell table:style-name="Tabla24.B2" office:value-type="float" office:value="237.54">
            <text:p text:style-name="P92">237,54</text:p>
          </table:table-cell>
          <table:table-cell table:style-name="Tabla24.A2" office:value-type="string">
            <text:p text:style-name="P91">B38225249</text:p>
          </table:table-cell>
          <table:table-cell table:style-name="Tabla24.A2" office:value-type="string">
            <text:p text:style-name="P91">INFRAESTRUCTURAS Y DISTRIBUCIÓN GENERAL</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4360</text:p>
          </table:table-cell>
          <table:table-cell table:style-name="Tabla24.B2" office:value-type="float" office:value="165.56">
            <text:p text:style-name="P92">165,56</text:p>
          </table:table-cell>
          <table:table-cell table:style-name="Tabla24.A2" office:value-type="string">
            <text:p text:style-name="P91">B38225249</text:p>
          </table:table-cell>
          <table:table-cell table:style-name="Tabla24.A2" office:value-type="string">
            <text:p text:style-name="P91">INFRAESTRUCTURAS Y DISTRIBUCIÓN GENERAL</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4361</text:p>
          </table:table-cell>
          <table:table-cell table:style-name="Tabla24.B2" office:value-type="float" office:value="7.03">
            <text:p text:style-name="P92">7,03</text:p>
          </table:table-cell>
          <table:table-cell table:style-name="Tabla24.A2" office:value-type="string">
            <text:p text:style-name="P91">B38225249</text:p>
          </table:table-cell>
          <table:table-cell table:style-name="Tabla24.A2" office:value-type="string">
            <text:p text:style-name="P91">INFRAESTRUCTURAS Y DISTRIBUCIÓN GENERAL</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4362</text:p>
          </table:table-cell>
          <table:table-cell table:style-name="Tabla24.B2" office:value-type="float" office:value="7.03">
            <text:p text:style-name="P92">7,03</text:p>
          </table:table-cell>
          <table:table-cell table:style-name="Tabla24.A2" office:value-type="string">
            <text:p text:style-name="P91">B38225249</text:p>
          </table:table-cell>
          <table:table-cell table:style-name="Tabla24.A2" office:value-type="string">
            <text:p text:style-name="P91">INFRAESTRUCTURAS Y DISTRIBUCIÓN GENERAL</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4363</text:p>
          </table:table-cell>
          <table:table-cell table:style-name="Tabla24.B2" office:value-type="float" office:value="10.54">
            <text:p text:style-name="P92">10,54</text:p>
          </table:table-cell>
          <table:table-cell table:style-name="Tabla24.A2" office:value-type="string">
            <text:p text:style-name="P91">B38225249</text:p>
          </table:table-cell>
          <table:table-cell table:style-name="Tabla24.A2" office:value-type="string">
            <text:p text:style-name="P91">INFRAESTRUCTURAS Y DISTRIBUCIÓN GENERAL</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4364</text:p>
          </table:table-cell>
          <table:table-cell table:style-name="Tabla24.B2" office:value-type="float" office:value="10.8">
            <text:p text:style-name="P92">10,8</text:p>
          </table:table-cell>
          <table:table-cell table:style-name="Tabla24.A2" office:value-type="string">
            <text:p text:style-name="P91">B38225249</text:p>
          </table:table-cell>
          <table:table-cell table:style-name="Tabla24.A2" office:value-type="string">
            <text:p text:style-name="P91">INFRAESTRUCTURAS Y DISTRIBUCIÓN GENERAL</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611</text:p>
          </table:table-cell>
          <table:table-cell table:style-name="Tabla24.B2" office:value-type="float" office:value="623.81">
            <text:p text:style-name="P92">623,81</text:p>
          </table:table-cell>
          <table:table-cell table:style-name="Tabla24.A2" office:value-type="string">
            <text:p text:style-name="P91">B35593110</text:p>
          </table:table-cell>
          <table:table-cell table:style-name="Tabla24.A2" office:value-type="string">
            <text:p text:style-name="P91">JURORA S,L</text:p>
          </table:table-cell>
          <table:table-cell table:style-name="Tabla24.A2" office:value-type="string">
            <text:p text:style-name="P93">SI</text:p>
          </table:table-cell>
          <table:table-cell table:style-name="Tabla24.F2" office:value-type="string">
            <text:p text:style-name="P93">NO</text:p>
          </table:table-cell>
        </table:table-row>
        <table:table-row table:style-name="Tabla24.2">
          <table:table-cell table:style-name="Tabla24.A2" office:value-type="string">
            <text:p text:style-name="P91">F/2024/3086</text:p>
          </table:table-cell>
          <table:table-cell table:style-name="Tabla24.B2" office:value-type="float" office:value="69.16">
            <text:p text:style-name="P92">69,16</text:p>
          </table:table-cell>
          <table:table-cell table:style-name="Tabla24.A2" office:value-type="string">
            <text:p text:style-name="P91">A28229599</text:p>
          </table:table-cell>
          <table:table-cell table:style-name="Tabla24.A2" office:value-type="string">
            <text:p text:style-name="P91">MAPFRE VIDA S.A</text:p>
          </table:table-cell>
          <table:table-cell table:style-name="Tabla24.A2" office:value-type="string">
            <text:p text:style-name="P93">SI</text:p>
          </table:table-cell>
          <table:table-cell table:style-name="Tabla24.F2" office:value-type="string">
            <text:p text:style-name="P93">SI</text:p>
          </table:table-cell>
        </table:table-row>
        <table:table-row table:style-name="Tabla24.2">
          <table:table-cell table:style-name="Tabla24.A2" office:value-type="string">
            <text:p text:style-name="P91">F/2023/29</text:p>
          </table:table-cell>
          <table:table-cell table:style-name="Tabla24.B2" office:value-type="float" office:value="1541.82">
            <text:p text:style-name="P92">1541,82</text:p>
          </table:table-cell>
          <table:table-cell table:style-name="Tabla24.A2" office:value-type="string">
            <text:p text:style-name="P91">42585495Y</text:p>
          </table:table-cell>
          <table:table-cell table:style-name="Tabla24.A2" office:value-type="string">
            <text:p text:style-name="P91">MARTIN VEGA, FRANCISCO</text:p>
          </table:table-cell>
          <table:table-cell table:style-name="Tabla24.A2" office:value-type="string">
            <text:p text:style-name="P93">NO</text:p>
          </table:table-cell>
          <table:table-cell table:style-name="Tabla24.F2" office:value-type="string">
            <text:p text:style-name="P93">NO</text:p>
          </table:table-cell>
        </table:table-row>
        <table:table-row table:style-name="Tabla24.2">
          <table:table-cell table:style-name="Tabla24.A2" office:value-type="string">
            <text:p text:style-name="P91">F/2024/4075</text:p>
          </table:table-cell>
          <table:table-cell table:style-name="Tabla24.B2" office:value-type="float" office:value="721.59">
            <text:p text:style-name="P92">721,59</text:p>
          </table:table-cell>
          <table:table-cell table:style-name="Tabla24.A2" office:value-type="string">
            <text:p text:style-name="P91">42666762Z</text:p>
          </table:table-cell>
          <table:table-cell table:style-name="Tabla24.A2" office:value-type="string">
            <text:p text:style-name="P91">MEJIAS CAZORLA, MARIA DEL PINO</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2568</text:p>
          </table:table-cell>
          <table:table-cell table:style-name="Tabla24.B2" office:value-type="float" office:value="321">
            <text:p text:style-name="P92">321</text:p>
          </table:table-cell>
          <table:table-cell table:style-name="Tabla24.A2" office:value-type="string">
            <text:p text:style-name="P91">B38967311</text:p>
          </table:table-cell>
          <table:table-cell table:style-name="Tabla24.A2" office:value-type="string">
            <text:p text:style-name="P91">POWER 7 SEGURIDAD HISPANICA-CANARIA</text:p>
          </table:table-cell>
          <table:table-cell table:style-name="Tabla24.A2" office:value-type="string">
            <text:p text:style-name="P93">SI</text:p>
          </table:table-cell>
          <table:table-cell table:style-name="Tabla24.F2" office:value-type="string">
            <text:p text:style-name="P93">SI</text:p>
          </table:table-cell>
        </table:table-row>
        <table:table-row table:style-name="Tabla24.2">
          <table:table-cell table:style-name="Tabla24.A2" office:value-type="string">
            <text:p text:style-name="P91">F/2024/3577</text:p>
          </table:table-cell>
          <table:table-cell table:style-name="Tabla24.B2" office:value-type="float" office:value="355.2">
            <text:p text:style-name="P92">355,2</text:p>
          </table:table-cell>
          <table:table-cell table:style-name="Tabla24.A2" office:value-type="string">
            <text:p text:style-name="P91">A35007947</text:p>
          </table:table-cell>
          <table:table-cell table:style-name="Tabla24.A2" office:value-type="string">
            <text:p text:style-name="P91">PUERTO RICO,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3578</text:p>
          </table:table-cell>
          <table:table-cell table:style-name="Tabla24.B2" office:value-type="float" office:value="301.12">
            <text:p text:style-name="P92">301,12</text:p>
          </table:table-cell>
          <table:table-cell table:style-name="Tabla24.A2" office:value-type="string">
            <text:p text:style-name="P91">A35007947</text:p>
          </table:table-cell>
          <table:table-cell table:style-name="Tabla24.A2" office:value-type="string">
            <text:p text:style-name="P91">PUERTO RICO,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3579</text:p>
          </table:table-cell>
          <table:table-cell table:style-name="Tabla24.B2" office:value-type="float" office:value="75">
            <text:p text:style-name="P92">75</text:p>
          </table:table-cell>
          <table:table-cell table:style-name="Tabla24.A2" office:value-type="string">
            <text:p text:style-name="P91">A35007947</text:p>
          </table:table-cell>
          <table:table-cell table:style-name="Tabla24.A2" office:value-type="string">
            <text:p text:style-name="P91">PUERTO RICO,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3580</text:p>
          </table:table-cell>
          <table:table-cell table:style-name="Tabla24.B2" office:value-type="float" office:value="203.4">
            <text:p text:style-name="P92">203,4</text:p>
          </table:table-cell>
          <table:table-cell table:style-name="Tabla24.A2" office:value-type="string">
            <text:p text:style-name="P91">A35007947</text:p>
          </table:table-cell>
          <table:table-cell table:style-name="Tabla24.A2" office:value-type="string">
            <text:p text:style-name="P91">PUERTO RICO,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3581</text:p>
          </table:table-cell>
          <table:table-cell table:style-name="Tabla24.B2" office:value-type="float" office:value="1.2">
            <text:p text:style-name="P92">1,2</text:p>
          </table:table-cell>
          <table:table-cell table:style-name="Tabla24.A2" office:value-type="string">
            <text:p text:style-name="P91">A35007947</text:p>
          </table:table-cell>
          <table:table-cell table:style-name="Tabla24.A2" office:value-type="string">
            <text:p text:style-name="P91">PUERTO RICO,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3582</text:p>
          </table:table-cell>
          <table:table-cell table:style-name="Tabla24.B2" office:value-type="float" office:value="39">
            <text:p text:style-name="P92">39</text:p>
          </table:table-cell>
          <table:table-cell table:style-name="Tabla24.A2" office:value-type="string">
            <text:p text:style-name="P91">A35007947</text:p>
          </table:table-cell>
          <table:table-cell table:style-name="Tabla24.A2" office:value-type="string">
            <text:p text:style-name="P91">PUERTO RICO,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3583</text:p>
          </table:table-cell>
          <table:table-cell table:style-name="Tabla24.B2" office:value-type="float" office:value="22.2">
            <text:p text:style-name="P92">22,2</text:p>
          </table:table-cell>
          <table:table-cell table:style-name="Tabla24.A2" office:value-type="string">
            <text:p text:style-name="P91">A35007947</text:p>
          </table:table-cell>
          <table:table-cell table:style-name="Tabla24.A2" office:value-type="string">
            <text:p text:style-name="P91">PUERTO RICO,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3584</text:p>
          </table:table-cell>
          <table:table-cell table:style-name="Tabla24.B2" office:value-type="float" office:value="9.67">
            <text:p text:style-name="P92">9,67</text:p>
          </table:table-cell>
          <table:table-cell table:style-name="Tabla24.A2" office:value-type="string">
            <text:p text:style-name="P91">A35007947</text:p>
          </table:table-cell>
          <table:table-cell table:style-name="Tabla24.A2" office:value-type="string">
            <text:p text:style-name="P91">PUERTO RICO,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3585</text:p>
          </table:table-cell>
          <table:table-cell table:style-name="Tabla24.B2" office:value-type="float" office:value="145.64">
            <text:p text:style-name="P92">145,64</text:p>
          </table:table-cell>
          <table:table-cell table:style-name="Tabla24.A2" office:value-type="string">
            <text:p text:style-name="P91">A35007947</text:p>
          </table:table-cell>
          <table:table-cell table:style-name="Tabla24.A2" office:value-type="string">
            <text:p text:style-name="P91">PUERTO RICO,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3586</text:p>
          </table:table-cell>
          <table:table-cell table:style-name="Tabla24.B2" office:value-type="float" office:value="45.6">
            <text:p text:style-name="P92">45,6</text:p>
          </table:table-cell>
          <table:table-cell table:style-name="Tabla24.A2" office:value-type="string">
            <text:p text:style-name="P91">A35007947</text:p>
          </table:table-cell>
          <table:table-cell table:style-name="Tabla24.A2" office:value-type="string">
            <text:p text:style-name="P91">PUERTO RICO, S.A.</text:p>
          </table:table-cell>
          <table:table-cell table:style-name="Tabla24.A2" office:value-type="string">
            <text:p text:style-name="P93">NO</text:p>
          </table:table-cell>
          <table:table-cell table:style-name="Tabla24.F2" office:value-type="string">
            <text:p text:style-name="P93">SI<text:soft-page-break/></text:p>
          </table:table-cell>
        </table:table-row>
        <table:table-row table:style-name="Tabla24.2">
          <table:table-cell table:style-name="Tabla24.A2" office:value-type="string">
            <text:p text:style-name="P91">F/2024/3587</text:p>
          </table:table-cell>
          <table:table-cell table:style-name="Tabla24.B2" office:value-type="float" office:value="75">
            <text:p text:style-name="P92">75</text:p>
          </table:table-cell>
          <table:table-cell table:style-name="Tabla24.A2" office:value-type="string">
            <text:p text:style-name="P91">A35007947</text:p>
          </table:table-cell>
          <table:table-cell table:style-name="Tabla24.A2" office:value-type="string">
            <text:p text:style-name="P91">PUERTO RICO,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3588</text:p>
          </table:table-cell>
          <table:table-cell table:style-name="Tabla24.B2" office:value-type="float" office:value="49.77">
            <text:p text:style-name="P92">49,77</text:p>
          </table:table-cell>
          <table:table-cell table:style-name="Tabla24.A2" office:value-type="string">
            <text:p text:style-name="P91">A35007947</text:p>
          </table:table-cell>
          <table:table-cell table:style-name="Tabla24.A2" office:value-type="string">
            <text:p text:style-name="P91">PUERTO RICO,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3589</text:p>
          </table:table-cell>
          <table:table-cell table:style-name="Tabla24.B2" office:value-type="float" office:value="9.67">
            <text:p text:style-name="P92">9,67</text:p>
          </table:table-cell>
          <table:table-cell table:style-name="Tabla24.A2" office:value-type="string">
            <text:p text:style-name="P91">A35007947</text:p>
          </table:table-cell>
          <table:table-cell table:style-name="Tabla24.A2" office:value-type="string">
            <text:p text:style-name="P91">PUERTO RICO,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3590</text:p>
          </table:table-cell>
          <table:table-cell table:style-name="Tabla24.B2" office:value-type="float" office:value="4.8">
            <text:p text:style-name="P92">4,8</text:p>
          </table:table-cell>
          <table:table-cell table:style-name="Tabla24.A2" office:value-type="string">
            <text:p text:style-name="P91">A35007947</text:p>
          </table:table-cell>
          <table:table-cell table:style-name="Tabla24.A2" office:value-type="string">
            <text:p text:style-name="P91">PUERTO RICO,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3591</text:p>
          </table:table-cell>
          <table:table-cell table:style-name="Tabla24.B2" office:value-type="float" office:value="387.83">
            <text:p text:style-name="P92">387,83</text:p>
          </table:table-cell>
          <table:table-cell table:style-name="Tabla24.A2" office:value-type="string">
            <text:p text:style-name="P91">A35007947</text:p>
          </table:table-cell>
          <table:table-cell table:style-name="Tabla24.A2" office:value-type="string">
            <text:p text:style-name="P91">PUERTO RICO,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3592</text:p>
          </table:table-cell>
          <table:table-cell table:style-name="Tabla24.B2" office:value-type="float" office:value="9.67">
            <text:p text:style-name="P92">9,67</text:p>
          </table:table-cell>
          <table:table-cell table:style-name="Tabla24.A2" office:value-type="string">
            <text:p text:style-name="P91">A35007947</text:p>
          </table:table-cell>
          <table:table-cell table:style-name="Tabla24.A2" office:value-type="string">
            <text:p text:style-name="P91">PUERTO RICO,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3593</text:p>
          </table:table-cell>
          <table:table-cell table:style-name="Tabla24.B2" office:value-type="float" office:value="31.8">
            <text:p text:style-name="P92">31,8</text:p>
          </table:table-cell>
          <table:table-cell table:style-name="Tabla24.A2" office:value-type="string">
            <text:p text:style-name="P91">A35007947</text:p>
          </table:table-cell>
          <table:table-cell table:style-name="Tabla24.A2" office:value-type="string">
            <text:p text:style-name="P91">PUERTO RICO,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3594</text:p>
          </table:table-cell>
          <table:table-cell table:style-name="Tabla24.B2" office:value-type="float" office:value="9.67">
            <text:p text:style-name="P92">9,67</text:p>
          </table:table-cell>
          <table:table-cell table:style-name="Tabla24.A2" office:value-type="string">
            <text:p text:style-name="P91">A35007947</text:p>
          </table:table-cell>
          <table:table-cell table:style-name="Tabla24.A2" office:value-type="string">
            <text:p text:style-name="P91">PUERTO RICO,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3595</text:p>
          </table:table-cell>
          <table:table-cell table:style-name="Tabla24.B2" office:value-type="float" office:value="6.6">
            <text:p text:style-name="P92">6,6</text:p>
          </table:table-cell>
          <table:table-cell table:style-name="Tabla24.A2" office:value-type="string">
            <text:p text:style-name="P91">A35007947</text:p>
          </table:table-cell>
          <table:table-cell table:style-name="Tabla24.A2" office:value-type="string">
            <text:p text:style-name="P91">PUERTO RICO,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3596</text:p>
          </table:table-cell>
          <table:table-cell table:style-name="Tabla24.B2" office:value-type="float" office:value="9.67">
            <text:p text:style-name="P92">9,67</text:p>
          </table:table-cell>
          <table:table-cell table:style-name="Tabla24.A2" office:value-type="string">
            <text:p text:style-name="P91">A35007947</text:p>
          </table:table-cell>
          <table:table-cell table:style-name="Tabla24.A2" office:value-type="string">
            <text:p text:style-name="P91">PUERTO RICO,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3597</text:p>
          </table:table-cell>
          <table:table-cell table:style-name="Tabla24.B2" office:value-type="float" office:value="57.69">
            <text:p text:style-name="P92">57,69</text:p>
          </table:table-cell>
          <table:table-cell table:style-name="Tabla24.A2" office:value-type="string">
            <text:p text:style-name="P91">A35007947</text:p>
          </table:table-cell>
          <table:table-cell table:style-name="Tabla24.A2" office:value-type="string">
            <text:p text:style-name="P91">PUERTO RICO,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3598</text:p>
          </table:table-cell>
          <table:table-cell table:style-name="Tabla24.B2" office:value-type="float" office:value="11.79">
            <text:p text:style-name="P92">11,79</text:p>
          </table:table-cell>
          <table:table-cell table:style-name="Tabla24.A2" office:value-type="string">
            <text:p text:style-name="P91">A35007947</text:p>
          </table:table-cell>
          <table:table-cell table:style-name="Tabla24.A2" office:value-type="string">
            <text:p text:style-name="P91">PUERTO RICO,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3600</text:p>
          </table:table-cell>
          <table:table-cell table:style-name="Tabla24.B2" office:value-type="float" office:value="19.2">
            <text:p text:style-name="P92">19,2</text:p>
          </table:table-cell>
          <table:table-cell table:style-name="Tabla24.A2" office:value-type="string">
            <text:p text:style-name="P91">A35007947</text:p>
          </table:table-cell>
          <table:table-cell table:style-name="Tabla24.A2" office:value-type="string">
            <text:p text:style-name="P91">PUERTO RICO,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3601</text:p>
          </table:table-cell>
          <table:table-cell table:style-name="Tabla24.B2" office:value-type="float" office:value="40.8">
            <text:p text:style-name="P92">40,8</text:p>
          </table:table-cell>
          <table:table-cell table:style-name="Tabla24.A2" office:value-type="string">
            <text:p text:style-name="P91">A35007947</text:p>
          </table:table-cell>
          <table:table-cell table:style-name="Tabla24.A2" office:value-type="string">
            <text:p text:style-name="P91">PUERTO RICO,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3602</text:p>
          </table:table-cell>
          <table:table-cell table:style-name="Tabla24.B2" office:value-type="float" office:value="9.67">
            <text:p text:style-name="P92">9,67</text:p>
          </table:table-cell>
          <table:table-cell table:style-name="Tabla24.A2" office:value-type="string">
            <text:p text:style-name="P91">A35007947</text:p>
          </table:table-cell>
          <table:table-cell table:style-name="Tabla24.A2" office:value-type="string">
            <text:p text:style-name="P91">PUERTO RICO,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3603</text:p>
          </table:table-cell>
          <table:table-cell table:style-name="Tabla24.B2" office:value-type="float" office:value="9.67">
            <text:p text:style-name="P92">9,67</text:p>
          </table:table-cell>
          <table:table-cell table:style-name="Tabla24.A2" office:value-type="string">
            <text:p text:style-name="P91">A35007947</text:p>
          </table:table-cell>
          <table:table-cell table:style-name="Tabla24.A2" office:value-type="string">
            <text:p text:style-name="P91">PUERTO RICO,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3604</text:p>
          </table:table-cell>
          <table:table-cell table:style-name="Tabla24.B2" office:value-type="float" office:value="9.67">
            <text:p text:style-name="P92">9,67</text:p>
          </table:table-cell>
          <table:table-cell table:style-name="Tabla24.A2" office:value-type="string">
            <text:p text:style-name="P91">A35007947</text:p>
          </table:table-cell>
          <table:table-cell table:style-name="Tabla24.A2" office:value-type="string">
            <text:p text:style-name="P91">PUERTO RICO,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3605</text:p>
          </table:table-cell>
          <table:table-cell table:style-name="Tabla24.B2" office:value-type="float" office:value="9.67">
            <text:p text:style-name="P92">9,67</text:p>
          </table:table-cell>
          <table:table-cell table:style-name="Tabla24.A2" office:value-type="string">
            <text:p text:style-name="P91">A35007947</text:p>
          </table:table-cell>
          <table:table-cell table:style-name="Tabla24.A2" office:value-type="string">
            <text:p text:style-name="P91">PUERTO RICO,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3606</text:p>
          </table:table-cell>
          <table:table-cell table:style-name="Tabla24.B2" office:value-type="float" office:value="307.1">
            <text:p text:style-name="P92">307,1</text:p>
          </table:table-cell>
          <table:table-cell table:style-name="Tabla24.A2" office:value-type="string">
            <text:p text:style-name="P91">A35007947</text:p>
          </table:table-cell>
          <table:table-cell table:style-name="Tabla24.A2" office:value-type="string">
            <text:p text:style-name="P91">PUERTO RICO,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3607</text:p>
          </table:table-cell>
          <table:table-cell table:style-name="Tabla24.B2" office:value-type="float" office:value="498.46">
            <text:p text:style-name="P92">498,46</text:p>
          </table:table-cell>
          <table:table-cell table:style-name="Tabla24.A2" office:value-type="string">
            <text:p text:style-name="P91">A35007947</text:p>
          </table:table-cell>
          <table:table-cell table:style-name="Tabla24.A2" office:value-type="string">
            <text:p text:style-name="P91">PUERTO RICO,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3608</text:p>
          </table:table-cell>
          <table:table-cell table:style-name="Tabla24.B2" office:value-type="float" office:value="597.13">
            <text:p text:style-name="P92">597,13</text:p>
          </table:table-cell>
          <table:table-cell table:style-name="Tabla24.A2" office:value-type="string">
            <text:p text:style-name="P91">A35007947</text:p>
          </table:table-cell>
          <table:table-cell table:style-name="Tabla24.A2" office:value-type="string">
            <text:p text:style-name="P91">PUERTO RICO,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3610</text:p>
          </table:table-cell>
          <table:table-cell table:style-name="Tabla24.B2" office:value-type="float" office:value="187.2">
            <text:p text:style-name="P92">187,2</text:p>
          </table:table-cell>
          <table:table-cell table:style-name="Tabla24.A2" office:value-type="string">
            <text:p text:style-name="P91">A35007947</text:p>
          </table:table-cell>
          <table:table-cell table:style-name="Tabla24.A2" office:value-type="string">
            <text:p text:style-name="P91">PUERTO RICO,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3611</text:p>
          </table:table-cell>
          <table:table-cell table:style-name="Tabla24.B2" office:value-type="float" office:value="118.8">
            <text:p text:style-name="P92">118,8</text:p>
          </table:table-cell>
          <table:table-cell table:style-name="Tabla24.A2" office:value-type="string">
            <text:p text:style-name="P91">A35007947</text:p>
          </table:table-cell>
          <table:table-cell table:style-name="Tabla24.A2" office:value-type="string">
            <text:p text:style-name="P91">PUERTO RICO, S.A.</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3/2272</text:p>
          </table:table-cell>
          <table:table-cell table:style-name="Tabla24.B2" office:value-type="float" office:value="2099.6">
            <text:p text:style-name="P92">2099,6</text:p>
          </table:table-cell>
          <table:table-cell table:style-name="Tabla24.A2" office:value-type="string">
            <text:p text:style-name="P91">A62275680</text:p>
          </table:table-cell>
          <table:table-cell table:style-name="Tabla24.A2" office:value-type="string">
            <text:p text:style-name="P91">RETEVISION I, S.A.U.</text:p>
          </table:table-cell>
          <table:table-cell table:style-name="Tabla24.A2" office:value-type="string">
            <text:p text:style-name="P93">NO</text:p>
          </table:table-cell>
          <table:table-cell table:style-name="Tabla24.F2" office:value-type="string">
            <text:p text:style-name="P93">NO</text:p>
          </table:table-cell>
        </table:table-row>
        <table:table-row table:style-name="Tabla24.2">
          <table:table-cell table:style-name="Tabla24.A2" office:value-type="string">
            <text:p text:style-name="P91">F/2023/2589</text:p>
          </table:table-cell>
          <table:table-cell table:style-name="Tabla24.B2" office:value-type="float" office:value="2099.6">
            <text:p text:style-name="P92">2099,6</text:p>
          </table:table-cell>
          <table:table-cell table:style-name="Tabla24.A2" office:value-type="string">
            <text:p text:style-name="P91">A62275680</text:p>
          </table:table-cell>
          <table:table-cell table:style-name="Tabla24.A2" office:value-type="string">
            <text:p text:style-name="P91">RETEVISION I, S.A.U.</text:p>
          </table:table-cell>
          <table:table-cell table:style-name="Tabla24.A2" office:value-type="string">
            <text:p text:style-name="P93">NO</text:p>
          </table:table-cell>
          <table:table-cell table:style-name="Tabla24.F2" office:value-type="string">
            <text:p text:style-name="P93">NO</text:p>
          </table:table-cell>
        </table:table-row>
        <table:table-row table:style-name="Tabla24.2">
          <table:table-cell table:style-name="Tabla24.A2" office:value-type="string">
            <text:p text:style-name="P91">F/2024/7</text:p>
          </table:table-cell>
          <table:table-cell table:style-name="Tabla24.B2" office:value-type="float" office:value="155.04">
            <text:p text:style-name="P92">155,04</text:p>
          </table:table-cell>
          <table:table-cell table:style-name="Tabla24.A2" office:value-type="string">
            <text:p text:style-name="P91">G28029643</text:p>
          </table:table-cell>
          <table:table-cell table:style-name="Tabla24.A2" office:value-type="string">
            <text:p text:style-name="P91">SOCIEDAD GENERAL AUTORES Y <text:soft-page-break/>EDITORES</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8</text:p>
          </table:table-cell>
          <table:table-cell table:style-name="Tabla24.B2" office:value-type="float" office:value="2455.65">
            <text:p text:style-name="P92">2455,65</text:p>
          </table:table-cell>
          <table:table-cell table:style-name="Tabla24.A2" office:value-type="string">
            <text:p text:style-name="P91">G28029643</text:p>
          </table:table-cell>
          <table:table-cell table:style-name="Tabla24.A2" office:value-type="string">
            <text:p text:style-name="P91">SOCIEDAD GENERAL AUTORES Y EDITORES</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10</text:p>
          </table:table-cell>
          <table:table-cell table:style-name="Tabla24.B2" office:value-type="float" office:value="4201.68">
            <text:p text:style-name="P92">4201,68</text:p>
          </table:table-cell>
          <table:table-cell table:style-name="Tabla24.A2" office:value-type="string">
            <text:p text:style-name="P91">G28029643</text:p>
          </table:table-cell>
          <table:table-cell table:style-name="Tabla24.A2" office:value-type="string">
            <text:p text:style-name="P91">SOCIEDAD GENERAL AUTORES Y EDITORES</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69</text:p>
          </table:table-cell>
          <table:table-cell table:style-name="Tabla24.B2" office:value-type="float" office:value="973.17">
            <text:p text:style-name="P92">973,17</text:p>
          </table:table-cell>
          <table:table-cell table:style-name="Tabla24.A2" office:value-type="string">
            <text:p text:style-name="P91">G28029643</text:p>
          </table:table-cell>
          <table:table-cell table:style-name="Tabla24.A2" office:value-type="string">
            <text:p text:style-name="P91">SOCIEDAD GENERAL AUTORES Y EDITORES</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70</text:p>
          </table:table-cell>
          <table:table-cell table:style-name="Tabla24.B2" office:value-type="float" office:value="5484.45">
            <text:p text:style-name="P92">5484,45</text:p>
          </table:table-cell>
          <table:table-cell table:style-name="Tabla24.A2" office:value-type="string">
            <text:p text:style-name="P91">G28029643</text:p>
          </table:table-cell>
          <table:table-cell table:style-name="Tabla24.A2" office:value-type="string">
            <text:p text:style-name="P91">SOCIEDAD GENERAL AUTORES Y EDITORES</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71</text:p>
          </table:table-cell>
          <table:table-cell table:style-name="Tabla24.B2" office:value-type="float" office:value="3715.93">
            <text:p text:style-name="P92">3715,93</text:p>
          </table:table-cell>
          <table:table-cell table:style-name="Tabla24.A2" office:value-type="string">
            <text:p text:style-name="P91">G28029643</text:p>
          </table:table-cell>
          <table:table-cell table:style-name="Tabla24.A2" office:value-type="string">
            <text:p text:style-name="P91">SOCIEDAD GENERAL AUTORES Y EDITORES</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72</text:p>
          </table:table-cell>
          <table:table-cell table:style-name="Tabla24.B2" office:value-type="float" office:value="1363.34">
            <text:p text:style-name="P92">1363,34</text:p>
          </table:table-cell>
          <table:table-cell table:style-name="Tabla24.A2" office:value-type="string">
            <text:p text:style-name="P91">G28029643</text:p>
          </table:table-cell>
          <table:table-cell table:style-name="Tabla24.A2" office:value-type="string">
            <text:p text:style-name="P91">SOCIEDAD GENERAL AUTORES Y EDITORES</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76</text:p>
          </table:table-cell>
          <table:table-cell table:style-name="Tabla24.B2" office:value-type="float" office:value="3381.11">
            <text:p text:style-name="P92">3381,11</text:p>
          </table:table-cell>
          <table:table-cell table:style-name="Tabla24.A2" office:value-type="string">
            <text:p text:style-name="P91">G28029643</text:p>
          </table:table-cell>
          <table:table-cell table:style-name="Tabla24.A2" office:value-type="string">
            <text:p text:style-name="P91">SOCIEDAD GENERAL AUTORES Y EDITORES</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863</text:p>
          </table:table-cell>
          <table:table-cell table:style-name="Tabla24.B2" office:value-type="float" office:value="3264.72">
            <text:p text:style-name="P92">3264,72</text:p>
          </table:table-cell>
          <table:table-cell table:style-name="Tabla24.A2" office:value-type="string">
            <text:p text:style-name="P91">G28029643</text:p>
          </table:table-cell>
          <table:table-cell table:style-name="Tabla24.A2" office:value-type="string">
            <text:p text:style-name="P91">SOCIEDAD GENERAL AUTORES Y EDITORES</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1234</text:p>
          </table:table-cell>
          <table:table-cell table:style-name="Tabla24.B2" office:value-type="float" office:value="3510.6">
            <text:p text:style-name="P92">3510,6</text:p>
          </table:table-cell>
          <table:table-cell table:style-name="Tabla24.A2" office:value-type="string">
            <text:p text:style-name="P91">G28029643</text:p>
          </table:table-cell>
          <table:table-cell table:style-name="Tabla24.A2" office:value-type="string">
            <text:p text:style-name="P91">SOCIEDAD GENERAL AUTORES Y EDITORES</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1235</text:p>
          </table:table-cell>
          <table:table-cell table:style-name="Tabla24.B2" office:value-type="float" office:value="151.47">
            <text:p text:style-name="P92">151,47</text:p>
          </table:table-cell>
          <table:table-cell table:style-name="Tabla24.A2" office:value-type="string">
            <text:p text:style-name="P91">G28029643</text:p>
          </table:table-cell>
          <table:table-cell table:style-name="Tabla24.A2" office:value-type="string">
            <text:p text:style-name="P91">SOCIEDAD GENERAL AUTORES Y EDITORES</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91">F/2024/1236</text:p>
          </table:table-cell>
          <table:table-cell table:style-name="Tabla24.B2" office:value-type="float" office:value="257.94">
            <text:p text:style-name="P92">257,94</text:p>
          </table:table-cell>
          <table:table-cell table:style-name="Tabla24.A2" office:value-type="string">
            <text:p text:style-name="P91">G28029643</text:p>
          </table:table-cell>
          <table:table-cell table:style-name="Tabla24.A2" office:value-type="string">
            <text:p text:style-name="P91">SOCIEDAD GENERAL AUTORES Y EDITORES</text:p>
          </table:table-cell>
          <table:table-cell table:style-name="Tabla24.A2" office:value-type="string">
            <text:p text:style-name="P93">NO</text:p>
          </table:table-cell>
          <table:table-cell table:style-name="Tabla24.F2" office:value-type="string">
            <text:p text:style-name="P93">SI</text:p>
          </table:table-cell>
        </table:table-row>
        <table:table-row table:style-name="Tabla24.2">
          <table:table-cell table:style-name="Tabla24.A2" office:value-type="string">
            <text:p text:style-name="P88">TOTAL</text:p>
          </table:table-cell>
          <table:table-cell table:style-name="Tabla24.B2" office:value-type="float" office:value="337753.3">
            <text:p text:style-name="P90">337753,3</text:p>
          </table:table-cell>
          <table:table-cell table:style-name="Tabla24.A2" office:value-type="string">
            <text:p text:style-name="P7"/>
          </table:table-cell>
          <table:table-cell table:style-name="Tabla24.A2" office:value-type="string">
            <text:p text:style-name="P7"/>
          </table:table-cell>
          <table:table-cell table:style-name="Tabla24.A2" office:value-type="string">
            <text:p text:style-name="P7"/>
          </table:table-cell>
          <table:table-cell table:style-name="Tabla24.F2" office:value-type="string">
            <text:p text:style-name="P7"/>
          </table:table-cell>
        </table:table-row>
      </table:table>
      <text:p text:style-name="P64"/>
      <text:p text:style-name="P64"><text:tab/>El asunto tratado se incorpora como videoacta digital firmada electrónicamente por la Secretaría (a la que se accede a través del enlace web que se describe a continuación), acuerdo adoptado en sesión plenaria celebrada el 22/03/2018. Abierto el turno de intervenciones, se produjeron las siguientes: </text:p>
      <text:p text:style-name="P63"><text:span text:style-name="T71"><text:tab/></text:span><text:a xlink:type="simple" xlink:href="http://videoactas.mogan.es/?meeting=video_202409060000000000_FH.mp4&amp;topic=10" text:style-name="Internet_20_link" text:visited-style-name="Visited_20_Internet_20_Link"><text:span text:style-name="T71">http://videoactas.mogan.es/?meeting=video_202409060000000000_FH.mp4&amp;topic=10</text:span></text:a></text:p>
      <text:p text:style-name="P69"/>
      <text:p text:style-name="P70"><text:tab/>Antes de comenzar el debate del asunto, don Juan Manuel Gabella González presenta por escrito (que se adjunta escaneado al acta de la sesión) una ENMIENDA PARCIAL DE ADICIÓN, consistente en incluir dos nuevos apartados de acuerdo, SEGUNDO y TERCERO, con la siguiente redacción:</text:p>
      <text:p text:style-name="P171">SEGUNDO.- Que, al amparo de lo establecido en el informe de fiscalización, el Sr. Interventor proponga a la Alcaldesa, para que esta someta a consideración de la Corporación, las medidas a adoptar para que los departamentos, los responsables políticos y técnicos no incurran en el uso de la figura excepcional que representa el reconocimiento de créditos.</text:p>
      <text:p text:style-name="P171"><text:soft-page-break/>TERCERO.- Que por el Sr. Interventor, al amparo del Dictamen del Consejo de Estado 843/2017, dicte la instrucción, que corresponda, a los diferentes centros gestores del gasto, en el que se determine el modo de proceder para la fijación de las indemnizaciones a los efectos de evitar el enriquecimiento injusto de la administración.</text:p>
      <text:p text:style-name="P33"><text:tab/>Posteriormente, durante su turno de intervención, don Juan Manuel Gabella solicita que el asunto se deje sobre la mesa.</text:p>
      <text:p text:style-name="P33"/>
      <text:p text:style-name="P33"><text:tab/>Sometida a votación la petición de don Juan Manuel Gabella González de dejar el asunto sobre la mesa queda rechazada por dos (2) votos a favor de NC-FAC, dos (2) abstenciones del PSOE y diecisiete (17) votos en contra de JUNTOS POR MOGÁN.</text:p>
      <text:p text:style-name="P33"><text:tab/>Sometida a votación la enmienda presentada por don Juan Manuel Gabella González queda rechazada por dos (2) votos a favor de NC-FAC, dos (2) abstenciones del PSOE y diecisiete (17) votos en contra de JUNTOS POR MOGÁN.</text:p>
      <text:p text:style-name="P36"><text:tab/>Sometida a votación la propuesta dictaminada queda aprobada por diecisiete (17) votos a favor de JUNTOS POR MOGÁN, dos (2) votos en contra de NC-FAC y dos (2) abstenciones del PSOE.</text:p>
      <text:p text:style-name="P21"><draw:frame draw:style-name="fr3" draw:name="gráficos3" text:anchor-type="paragraph" svg:x="0.058cm" svg:y="0.942cm" svg:width="16.274cm" svg:height="18.009cm" draw:z-index="52"><draw:image xlink:href="Pictures/200000070000AAA40000F17117D4E249.svm" xlink:type="simple" xlink:show="embed" xlink:actuate="onLoad"/></draw:frame></text:p>
      <text:p text:style-name="Standard"><text:soft-page-break/><text:span text:style-name="Strong_20_Emphasis"><text:span text:style-name="T74"><text:tab/></text:span></text:span><text:span text:style-name="Strong_20_Emphasis"><text:span text:style-name="T69">11. Expte. 12658/2024. Aprobación inicial de la modificación de la ordenanza fiscal reguladora del Impuesto sobre Construcciones, Instalaciones y Obras (ICIO).</text:span></text:span></text:p>
      <text:p text:style-name="Standard"><text:span text:style-name="Strong_20_Emphasis"><text:span text:style-name="T68"/></text:span></text:p>
      <text:p text:style-name="P35"><text:tab/>Por mi el secretario, se da cuenta de la propuesta, cuyo tenor literal es el siguiente:</text:p>
      <text:p text:style-name="P21"/>
      <text:p text:style-name="P22"><text:span text:style-name="T14">“DON JUAN ERNESTO HERNÁNDEZ CRUZ,</text:span><text:span text:style-name="T9"> Teniente de Alcalde del Área de Gobierno de Medio Ambiente, Servicios Públicos, Obras Públicas y Embellecimiento, con competencias en materia de Obras Públicas, Hacienda y Aguas, según Decreto nº 2023/3349 de 19 de junio, tengo a bien emitir la siguiente </text:span><text:span text:style-name="T14">PROPUESTA </text:span>sobre la base de los siguientes:</text:p>
      <text:p text:style-name="P29">ANTECEDENTES DE HECHO</text:p>
      <text:p text:style-name="P56"><text:span text:style-name="T76">PRIMERO.-</text:span><text:span text:style-name="T71"> </text:span><text:span text:style-name="T18">Vista la providencia de Alcaldía, de fecha 20 de agosto de 2024 y con C.S.V. nº </text:span><text:a xlink:type="simple" xlink:href="https://oat.mogan.es:8448/ventanilla/web/validacionFirmas.do?opcion=1&amp;modo=3&amp;csv=E006754aa93a16017fc07e71e109100f6" office:name="BQ006754aa9181403a8207e81b5080a232" text:style-name="Internet_20_link" text:visited-style-name="Visited_20_Internet_20_Link"><text:span text:style-name="T71">BQ006754aa9181403a8207e81b5080a232</text:span></text:a><text:span text:style-name="T18">, en la que dice:</text:span></text:p>
      <text:p text:style-name="P179">&lt;&lt;En uso de las facultades concedidas por el artículo 106 de la Ley 7/1985, de 2 de Abril, Reguladora de las Bases de Régimen Local y de acuerdo con lo previsto en los artículos del 100 al 103 del Texto Refundido de la Ley Reguladora de las Haciendas Locales, aprobado por Real Decreto Legislativo 2/2004, de 5 de marzo, (en adelante, TRLRHL) esta entidad consideró necesario y oportuno establecer el Impuesto sobre Construcciones, Instalaciones y Obras (ICIO) que se recogió en la correspondiente Ordenanza Fiscal reguladora. Tras varias modificaciones, la última modificación aprobada fue publicada en el BOP de Las Palmas n.º 110, de 12 de septiembre de 2022.</text:p>
      <text:p text:style-name="P179">Teniendo que en cuenta que este Ayuntamiento tiene el máximo interés en la construcción de viviendas de protección oficial, es por lo que se están evaluando diferentes estrategias que hagan atractivas estas inversiones, entre las que se incluye la bonificación del Impuesto sobre Construcciones, Instalaciones y Obras (ICIO), con el objetivo de fomentar la inversión en este sector y de garantizar el acceso a viviendas asequibles para todos los ciudadanos.</text:p>
      <text:p text:style-name="P179">Por todo ello y al objeto de iniciar el oportuno expediente,</text:p>
      <text:p text:style-name="P172">DISPONGO</text:p>
      <text:p text:style-name="P174"><text:span text:style-name="T2">PRIMERO.-</text:span> Incoar el procedimiento de modificación de la Ordenanza Fiscal reguladora del Impuesto sobre Construcciones, Instalaciones y Obras (ICIO)<text:span text:style-name="T9">, </text:span>con arreglo a lo previsto en el Texto Refundido de la Ley Reguladora de las Haciendas Locales, aprobado por Real Decreto Legislativo 2/2004, de 5 de marzo.</text:p>
      <text:p text:style-name="P174"><text:span text:style-name="T2">SEGUNDO.-</text:span> Que se emitan los informes técnicos necesarios para la modificación de la Ordenanza Fiscal reguladora del Impuesto sobre Construcciones, Instalaciones y Obras (ICIO).</text:p>
      <text:p text:style-name="P175"><text:span text:style-name="T11">TERCERO.- </text:span><text:span text:style-name="T10">Que se emita informe jurídico sobre la legislación aplicable al caso y la adecuación a la misma del proyecto propuesto para acuerdo.&gt;&gt;</text:span></text:p>
      <text:p text:style-name="P56"><text:span text:style-name="T76">SEGUNDO.-</text:span><text:span text:style-name="T71"> Que con fecha 23 de agosto de 2024, se emite informe técnico por Dña. Beatriz Delgado Santana, con C.S.V. nº </text:span><text:a xlink:type="simple" xlink:href="https://oat.mogan.es:8448/ventanilla/web/validacionFirmas.do?opcion=1&amp;modo=3&amp;csv=E006754aa93a16017fc07e71e109100f6" office:name="F006754aa9381703fe807e825f080a29Y" text:style-name="Internet_20_link" text:visited-style-name="Visited_20_Internet_20_Link"><text:span text:style-name="T71">F006754aa9381703fe807e825f080a29Y</text:span></text:a><text:span text:style-name="T71">, de cuyo tenor literal se desprende, en síntesis, lo siguiente:</text:span></text:p>
      <text:p text:style-name="P173">() INFORME</text:p>
      <text:p text:style-name="P181"><text:span text:style-name="T48">PRIMERO.-</text:span><text:span text:style-name="T47"> El Ayuntamiento de Mogán, en sesión plenaria celebrada el 7 de julio de 2022, aprobó la última modificación d</text:span><text:span text:style-name="T57">e la Ordenanza Fiscal reguladora del Impuesto sobre Construcciones, Instalaciones y Obras (ICIO), publicándose el texto íntegro en e</text:span><text:span text:style-name="T47">l BOP de Las Palmas nº 110, de 12 de septiembre de 2022. Dicha modificación consistió en la inclusión de un apartado 6º al artículo 5º, que contempla una bonificación del 95,00 % a favor de las construcciones, instalaciones u obras en las que se incorporen sistemas para el aprovechamiento término o eléctrico de energía solar y una bonificación del 90,00 % a favor de las construcciones, instalaciones u obras que favorezcan las condiciones de acceso y habitabilidad de personas con movilidad reducida.</text:span></text:p>
      <text:p text:style-name="P183"><text:soft-page-break/><text:span text:style-name="T24">SEGUNDO.-</text:span><text:span text:style-name="T23"> Vista la providencia de Alcaldía, de fecha 20 de agosto de 2024 y con C.S.V. nº </text:span><text:a xlink:type="simple" xlink:href="https://oat.mogan.es:8448/ventanilla/web/validacionFirmas.do?opcion=1&amp;modo=3&amp;csv=E006754aa93a16017fc07e71e109100f6" office:name="BQ006754aa9181403a8207e81b5080a232" text:style-name="Internet_20_link" text:visited-style-name="Visited_20_Internet_20_Link"><text:span text:style-name="T71">BQ006754aa9181403a8207e81b5080a232</text:span></text:a><text:span text:style-name="T23">, en la que dice:</text:span></text:p>
      <text:p text:style-name="P179">&lt;&lt;En uso de las facultades concedidas por el artículo 106 de la Ley 7/1985, de 2 de Abril, Reguladora de las Bases de Régimen Local y de acuerdo con lo previsto en los artículos del 100 al 103 del Texto Refundido de la Ley Reguladora de las Haciendas Locales, aprobado por Real Decreto Legislativo 2/2004, de 5 de marzo, (en adelante, TRLRHL) esta entidad consideró necesario y oportuno establecer el Impuesto sobre Construcciones, Instalaciones y Obras (ICIO) que se recogió en la correspondiente Ordenanza Fiscal reguladora. Tras varias modificaciones, la última modificación aprobada fue publicada en el BOP de Las Palmas n.º 110, de 12 de septiembre de 2022.</text:p>
      <text:p text:style-name="P179">Teniendo que en cuenta que este Ayuntamiento tiene el máximo interés en la construcción de viviendas de protección oficial, es por lo que se están evaluando diferentes estrategias que hagan atractivas estas inversiones, entre las que se incluye la bonificación del Impuesto sobre Construcciones, Instalaciones y Obras (ICIO), con el objetivo de fomentar la inversión en este sector y de garantizar el acceso a viviendas asequibles para todos los ciudadanos.</text:p>
      <text:p text:style-name="P179">Por todo ello y al objeto de iniciar el oportuno expediente,</text:p>
      <text:p text:style-name="P172">DISPONGO</text:p>
      <text:p text:style-name="P174"><text:span text:style-name="T2">PRIMERO.-</text:span> Incoar el procedimiento de modificación de la Ordenanza Fiscal reguladora del Impuesto sobre Construcciones, Instalaciones y Obras (ICIO)<text:span text:style-name="T9">, </text:span>con arreglo a lo previsto en el Texto Refundido de la Ley Reguladora de las Haciendas Locales, aprobado por Real Decreto Legislativo 2/2004, de 5 de marzo.</text:p>
      <text:p text:style-name="P174"><text:span text:style-name="T2">SEGUNDO.-</text:span> Que se emitan los informes técnicos necesarios para la modificación de la Ordenanza Fiscal reguladora del Impuesto sobre Construcciones, Instalaciones y Obras (ICIO).</text:p>
      <text:p text:style-name="P182"><text:span text:style-name="T2">TERCERO.- </text:span>Que se emita informe jurídico sobre la legislación aplicable al caso y la adecuación a la misma del proyecto propuesto para acuerdo.&gt;&gt;</text:p>
      <text:p text:style-name="P182"><text:span text:style-name="T2">TERCERO.- </text:span>En el artículo 103 del Real Decreto Legislativo 2/2004, de 5 de marzo, por el que se aprueba el texto refundido de la Ley Reguladora de las Haciendas Locales, en adelante TRLRHL, se regula la gestión tributaria del Impuesto sobre Construcciones, Instalaciones y Obras (ICIO) y, en su apartado 2, se prevén las siguientes bonificaciones:</text:p>
      <text:p text:style-name="P182">&lt;&lt;2. Las ordenanzas fiscales podrán regular las siguientes bonificaciones sobre la cuota del impuesto:</text:p>
      <text:p text:style-name="P182">a) Una bonificación de hasta el 95 por ciento a favor de las construcciones, instalaciones u obras que sean declaradas de especial interés o utilidad municipal por concurrir circunstancias sociales, culturales, histórico artísticas o de fomento del empleo que justifiquen tal declaración. Corresponderá dicha declaración al Pleno de la Corporación y se acordará, previa solicitud del sujeto pasivo, por voto favorable de la mayoría simple de sus miembros.</text:p>
      <text:p text:style-name="P182">b) Una bonificación de hasta el 95 por ciento a favor de las construcciones, instalaciones u obras en las que se incorporen sistemas para el aprovechamiento térmico o eléctrico de la energía solar. La aplicación de esta bonificación estará condicionada a que las instalaciones para producción de calor incluyan colectores que dispongan de la correspondiente homologación de la Administración competente.</text:p>
      <text:p text:style-name="P182">La bonificación prevista en este párrafo se aplicará a la cuota resultante de aplicar, en su caso, la bonificación a que se refiere el párrafo a) anterior.</text:p>
      <text:p text:style-name="P182">c) Una bonificación de hasta el 50 por ciento a favor de las construcciones, instalaciones u obras vinculadas a los planes de fomento de las inversiones privadas en infraestructuras.</text:p>
      <text:p text:style-name="P182">La bonificación prevista en este párrafo se aplicará a la cuota resultante de aplicar, en su caso, las bonificaciones a que se refieren los párrafos a) y b) anteriores.</text:p>
      <text:p text:style-name="P182">d) Una bonificación de hasta el 50 por ciento a favor de las construcciones, instalaciones u obras referentes a las viviendas de protección oficial.</text:p>
      <text:p text:style-name="P182">La bonificación prevista en este párrafo se aplicará a la cuota resultante de aplicar, en su caso, las bonificaciones a que se refieren los párrafos anteriores.</text:p>
      <text:p text:style-name="P182">e) Una bonificación de hasta el 90 por ciento a favor de las construcciones, instalaciones u obras que favorezcan las condiciones de acceso y habitabilidad de los discapacitados.</text:p>
      <text:p text:style-name="P182">La bonificación prevista en este párrafo se aplicará a la cuota resultante de aplicar, en su caso, las bonificaciones a que se refieren los párrafos anteriores.</text:p>
      <text:p text:style-name="P182"><text:soft-page-break/>f) Una bonificación de hasta el 90 por ciento a favor de las construcciones, instalaciones u obras necesarias para la instalación de puntos de recarga para vehículos eléctricos. La aplicación de esta bonificación estará condicionada a que las instalaciones dispongan de la correspondiente homologación por la Administración competente.</text:p>
      <text:p text:style-name="P182">La bonificación prevista en este párrafo se aplicará a la cuota resultante de aplicar, en su caso, las bonificaciones a que se refieren los párrafos anteriores.</text:p>
      <text:p text:style-name="P182">La regulación de los restantes aspectos sustantivos y formales de las bonificaciones a que se refiere este apartado se establecerá en la ordenanza fiscal. Entre otras materias, la ordenanza fiscal determinará si todas o algunas de las citadas bonificaciones son o no aplicables simultáneamente.</text:p>
      <text:p text:style-name="P182">(...)&gt;&gt;</text:p>
      <text:p text:style-name="P182"><text:span text:style-name="T2">CUARTO.-</text:span> Se propone la modificación del apartado 6º del artículo 5º, correspondiente a la gestión tributaria del impuesto, con el objetivo de incluir dos nuevas bonificaciones, concretamente se incluyen las letras a) y d) previstas en el apartado 2 del artículo 103 del TRLRHL. Asimismo, se modifica la redacción del apartado para que el texto esté en consonancia.</text:p>
      <text:p text:style-name="P182">El principal motivo por el cual se introducen estas nuevas bonificaciones es para aumentar el atractivo de los inversores al incluir nuevos beneficios fiscales en el impuesto. Considerando que este Ayuntamiento tiene el máximo interés en la construcción de viviendas de protección oficial, es por lo que con esta medida se intenta disminuir los costes iniciales de la construcción, lo que supone que el margen de beneficios crezca y, por lo tanto, sea una actuación más atractiva para el promotor privado. Con todo esto se espera poder aumentar la oferta de viviendas de protección oficial, que palíe la situación de emergencia habitacional que vive Canarias y que, por lo tanto, la población moganera tenga más posibilidades de disfrutar de una vivienda digna y adecuada y mejore su calidad de vida.</text:p>
      <text:p text:style-name="P176"><text:span text:style-name="T11">QUINTO.- </text:span><text:span text:style-name="T10">En relación con la tramitación del expediente, se debe puntualizar que l</text:span><text:span text:style-name="T47">as ordenanzas fiscales siempre han tenido un procedimiento específico para su aprobación, el cual viene detallado en los artículos 16 y 17 del </text:span><text:span text:style-name="T54">TRLRHL. </text:span><text:span text:style-name="T47">En la</text:span><text:span text:style-name="T52"> </text:span><text:span text:style-name="T54">Sentencia del Tribunal Supremo de fecha 31 de enero de 2023, se trató la necesidad del trámite previsto en el artículo 133 de la Ley 39/2015, de 1 de octubre, del Procedimiento Administrativo Común de las Administraciones Públicas, en adelante, LPACAP para la aprobación de las ordenanzas fiscales, siendo la conclusión</text:span><text:span text:style-name="T52"> </text:span><text:span text:style-name="T54">que no es exigible en los procedimientos de elaboración de ordenanzas fiscales municipales.</text:span></text:p>
      <text:p text:style-name="P184">A colación de la citada Sentencia y en analogía a lo recogido con la consulta previa, el Tribunal Supremo se refiere a que no son exigibles trámites adicionales o distintos a los que se prevén en el TRLRHL, con esto nos referimos a la existencia de la exposición de motivos o preámbulo y a lo dispuesto en el artículo 129 de la LPACAP. Así las cosas, no resulta de aplicación lo dispuesto en el artículo 129 de la LPACAP.</text:p>
      <text:p text:style-name="P184">No obstante lo anterior, ello no presupone la inobservancia de los principios de buena regulación contenidos en el mentado artículo 129, si bien atendiendo a la singularidad de la materia y a los fines perseguidos con la propuesta, pues los mismos se consideran básicos en la potestad reglamentaria de las Administraciones Públicas, si bien su ausencia o falta de motivación se viene considerando por los tribunales como una mera irregularidad no invalidante, véase STSJ de Castilla La Mancha, de 13 de abril de 2002 (Rec. 489/2018), STSJ CCAA Valenciana, de 22 de marzo de 2022 (Rec. 48/2019) y STSJ Extremadura, de 23 de junio de 2022 (Rec. 103/2022), entre otras. </text:p>
      <text:p text:style-name="P185"><text:span text:style-name="T47">En cualquier caso, los principios de buena regulación integrados en el artículo 129 de la LPACAP quedan justificados pues, en relación con los principios de necesidad y eficacia, el fin perseguido con esta modificación es el aumento del atractivo de los inversores al incluir nuevos beneficios fiscales en el ICIO y, por lo tanto, que repercuta en el incremento de la construcción de viviendas de protección oficial y en la mejora de la calidad de vida de los moganeros al tener más posibilidades de acceder a</text:span><text:span text:style-name="T9"> </text:span><text:span text:style-name="T10">una vivienda digna y adecuada</text:span><text:span text:style-name="T47">. Se cumple el principio de eficiencia porque se evitan cargas administrativas innecesarias o accesorias, no se incluyen requisitos adicionales a los establecidos en el TRLRHL. También se cumple con el principio de </text:span><text:soft-page-break/><text:span text:style-name="T47">proporcionalidad, dado que la Ley impone que el instrumento normativo deberá contener la regulación imprescindible, que así sucede en la ordenanza. Igualmente es claro el principio de seguridad jurídica, la iniciativa normativa se ejerce de manera coherente con el resto del ordenamiento jurídico, Nacional y de la Unión Europea, para generar un marco normativo establece, predecible, integrado y claro. Finalmente, en cuanto al principio de transparencia, tras la aprobación inicial de la modificación por el Pleno del Ayuntamiento, el expediente será sometido a exposición pública durante un plazo mínimo de treinta días, dentro de los cuales los interesados podrán examinar el expediente y presentar las reclamaciones que estimen oportunas.</text:span></text:p>
      <text:p text:style-name="P177">En base a todo lo anterior, se exponen las siguientes</text:p>
      <text:p text:style-name="P178">CONCLUSIONES</text:p>
      <text:p text:style-name="P177"><text:span text:style-name="T2">PRIMERA Y ÚNICA.-</text:span> <text:span text:style-name="T55">En la nueva redacción de la ordenanza </text:span><text:span text:style-name="T56">se modifica el apartado 6º del artículo 5º </text:span><text:span text:style-name="T55">en el que se regula la </text:span><text:span text:style-name="T9">gestión tributaria del Impuesto sobre Construcciones, Instalaciones y Obras (ICIO)</text:span><text:span text:style-name="T55">, incluyendo dos nuevas bonificaciones, quedando redactado de la siguiente manera:</text:span></text:p>
      <text:p text:style-name="P182">&lt;&lt;6.- Se podrán practicar las siguientes bonificaciones sobre la cuota del impuesto: </text:p>
      <text:p text:style-name="P174">a) Una bonificación del 95 por ciento a favor de las construcciones, instalaciones u obras que sean declaradas de especial interés o utilidad municipal por concurrir circunstancias sociales, culturales, histórico artísticas o de fomento del empleo que justifiquen tal declaración. </text:p>
      <text:p text:style-name="P174">Corresponderá dicha declaración al Pleno de la Corporación, sin perjuicio de sus facultades de delegación en otro órgano, y se acordará, previa solicitud del sujeto pasivo, por voto favorable de la mayoría simple de sus miembros. </text:p>
      <text:p text:style-name="P174">Los interesados, con anterioridad al devengo del impuesto, deberán presentar solicitud ante la Administración Municipal acompañando documentación que acredite la realidad del motivo alegado para solicitar la bonificación y memoria descriptiva de las construcciones, instalaciones u obras que se pretende realizar y su repercusión positiva para el municipio.</text:p>
      <text:p text:style-name="P179">b) Una bonificación del 95% a favor de las construcciones, instalaciones u obras en las que se incorporen sistemas para el aprovechamiento térmico o eléctrico de la energía solar que no tengan carácter obligatorio de conformidad con lo dispuesto en el Código Técnico de la Edificación aprobada por Real Decreto 314/2006, de 17 de marzo. La aplicación de esta bonificación estará condicionada a que las instalaciones para producción de calor incluyan colectores que dispongan de la correspondiente homologación de la Administración competente. </text:p>
      <text:p text:style-name="P179">La bonificación será rogada, aplicándose exclusivamente sobre el presupuesto de ejecución material referido a la instalación del sistema térmico o eléctrico de energía solar, que se deberá acompañar perfectamente diferenciado del presupuesto total con la solicitud de bonificación y estará condicionada a que las instalaciones para producción de calor incluyan colectores que dispongan de la correspondiente homologación de la Administración competente. </text:p>
      <text:p text:style-name="P174">La bonificación prevista en este párrafo se aplicará a la cuota resultante de aplicar, en su caso, la bonificación a que se refiere el párrafo a) anterior, siendo compatible con el resto de bonificaciones.</text:p>
      <text:p text:style-name="P174">c) Una bonificación del 50 por ciento a favor de las construcciones, instalaciones u obras referentes a las viviendas de protección oficial.</text:p>
      <text:p text:style-name="P179">La bonificación tendrá carácter rogado y se aplicará sobre el presupuesto de ejecución material, que deberá acompañarse con la solicitud de bonificación.</text:p>
      <text:p text:style-name="P174">La bonificación prevista en este párrafo se aplicará a la cuota resultante de aplicar, en su caso, las bonificaciones a que se refieren los párrafos anteriores, siendo compatible con el resto de bonificaciones.</text:p>
      <text:p text:style-name="P179">d) Una bonificación del 90% a favor de las construcciones, instalaciones u obras que favorezcan las condiciones de acceso y habitabilidad de personas con movilidad reducida, en inmuebles ya terminados que carezcan de este tipo de instalaciones. </text:p>
      <text:p text:style-name="P179">La bonificación tendrá carácter rogado y se aplicará solo sobre el presupuesto de ejecución material directamente y exclusivamente referido a la instalación realizada para favorecer a las personas de movilidad reducida, que deberá acompañarse perfectamente diferenciado del presupuesto general, si procede, con la solicitud de bonificación.</text:p>
      <text:p text:style-name="P176"><text:span text:style-name="T10">La bonificación prevista en este párrafo se aplicará a la cuota resultante de aplicar, en su caso, las bonificaciones a que se refieren los párrafos anteriores, siendo compatible con el resto de bonificaciones.&gt;&gt;</text:span><text:span text:style-name="T57">&gt;&gt;</text:span></text:p>
      <text:p text:style-name="P22"><text:soft-page-break/>Tal y como se ha puesto de relieve en dicho informe, se anexa al mismo el correspondiente borrador de la Ordenanza Fiscal reguladora del Impuesto sobre Construcciones, Instalaciones y Obras (ICIO), junto a las modificaciones propuestas (apartado 6º del articulo 5).</text:p>
      <text:p text:style-name="P56"><text:span text:style-name="T76">TERCERO.-</text:span><text:span text:style-name="T71"> Que con fecha 27 de agosto de 2024, se emite informe jurídico por Dña. Ana Cristina Díaz Alonso, con nota de conformidad del Secretario General Accidental de la Corporación, con C.S.V. nº </text:span><text:a xlink:type="simple" xlink:href="https://oat.mogan.es:8448/ventanilla/web/validacionFirmas.do?opcion=1&amp;modo=3&amp;csv=E006754aa93a16017fc07e71e109100f6" office:name="t006754aa9041710cfd07e82cc080c2cy" text:style-name="Internet_20_link" text:visited-style-name="Visited_20_Internet_20_Link"><text:span text:style-name="T71">t006754aa9041710cfd07e82cc080c2cy</text:span></text:a><text:span text:style-name="T71">, de cuyo tenor literal se desprende, en síntesis, lo siguiente:</text:span></text:p>
      <text:p text:style-name="P175"><text:span text:style-name="T11">&lt;&lt;(</text:span><text:span text:style-name="T10">) </text:span><text:span text:style-name="T11">FUNDAMENTOS JURÍDICOS</text:span></text:p>
      <text:p text:style-name="P174"><text:span text:style-name="T2">PRIMERO.- </text:span>El <text:span text:style-name="T2">artículo 4.1.a) de la Ley 7/1985</text:span>, <text:span text:style-name="T2">de 2 de abril, Reguladora de las Bases del Régimen Local (en adelante, LRBRL)</text:span> reconoce a los municipios, en su calidad de Administraciones Públicas y dentro de la esfera de sus competencias, la potestad reglamentaria y de autoorganización; y, en su apartado b), las potestades tributarias y financiera.</text:p>
      <text:p text:style-name="P174">En este sentido, el Ayuntamiento es competente en la materia objeto de la disposición, de acuerdo con lo establecido en el <text:span text:style-name="T2">artículo 25.2.a)</text:span>, así como de conformidad con lo dispuesto en el <text:span text:style-name="T2">artículo 106 </text:span>del mismo texto normativo.</text:p>
      <text:p text:style-name="P174"><text:span text:style-name="T2">SEGUNDO.-</text:span> El <text:span text:style-name="T2">artículo 59.2 </text:span>del <text:span text:style-name="T2">Real Decreto</text:span> <text:span text:style-name="T2">Legislativo 2/2004, de 5 de marzo, por el que se aprueba el Texto Refundido de la Ley Reguladora de las Haciendas Locales (en adelante, TRLRHL)</text:span>, dispone literalmente que:</text:p>
      <text:p text:style-name="P174">&lt;&lt;2. [] los ayuntamientos podrán establecer y exigir el Impuesto sobre Construcciones, Instalaciones y Obras [], de acuerdo con esta ley, las disposiciones que la desarrollen y las respectivas ordenanzas fiscales.&gt;&gt;</text:p>
      <text:p text:style-name="P179">En este sentido el Impuesto sobre Construcciones, Instalaciones y Obras, en adelante ICIO, viene regulado en el TRLRHL en su <text:span text:style-name="T4">Título II, Capítulo II, Sección 3ª, Subsección 5ª, Artículos 100 al 103</text:span>.</text:p>
      <text:p text:style-name="P183"><text:span text:style-name="Strong_20_Emphasis"><text:span text:style-name="T20">Por su parte, el artículo 15.1 del</text:span></text:span><text:span text:style-name="Strong_20_Emphasis"><text:span text:style-name="T18"> </text:span></text:span><text:span text:style-name="Strong_20_Emphasis"><text:span text:style-name="T20">TRLRHL, establece que</text:span></text:span><text:span text:style-name="T18"> </text:span><text:span text:style-name="T20">&lt;&lt;las entidades locales deberán acordar la imposición y supresión de sus tributos propios, y aprobar las correspondientes ordenanzas fiscales reguladoras de estos&gt;&gt;, teniendo en cuenta que las mismas habrán de incluir el contenido mínimo establecido en el </text:span><text:span text:style-name="T19">artículo 16.1</text:span><text:span text:style-name="T20"> del mismo texto legal.</text:span></text:p>
      <text:p text:style-name="P183"><text:span text:style-name="T72">En el supuesto de </text:span><text:span text:style-name="T73">modificaciones de las Ordenanzas Fiscales</text:span><text:span text:style-name="T72">, el último párrafo del </text:span><text:span text:style-name="T73">artículo 16.1</text:span><text:span text:style-name="T72"> del </text:span><text:span text:style-name="T73">TRLRHL </text:span><text:span text:style-name="T72">dispone que los acuerdos de modificación de dichas ordenanzas deberán contener la nueva redacción de las normas afectadas y las fechas de su aprobación y del comienzo de su aplicación</text:span><text:span text:style-name="Strong_20_Emphasis"><text:span text:style-name="T72">.</text:span></text:span></text:p>
      <text:p text:style-name="P183"><text:bookmark text:name="RJN1024F"/><text:bookmark text:name="ANCLAN1024F"/><text:span text:style-name="Strong_20_Emphasis"><text:span text:style-name="T72">TERCERO.- En el presente caso, se propone la modificación del apartado 6 del artículo 5 de la Ordenanza Fiscal vigente, con el objetivo de incluir dos nuevas bonificaciones, así como modificar su redacción para una mayor comprensión del articulado, asimilándolo al literal establecido en la Ley de Haciendas Locales. </text:span></text:span></text:p>
      <text:p text:style-name="P183"><text:span text:style-name="Strong_20_Emphasis"><text:span text:style-name="T72">Tal modificación propuesta encuentra su amparo legal en el </text:span></text:span><text:span text:style-name="Strong_20_Emphasis"><text:span text:style-name="T73">artículo 9.1 del TRLRHL</text:span></text:span><text:span text:style-name="Strong_20_Emphasis"><text:span text:style-name="T71"> </text:span></text:span><text:span text:style-name="Strong_20_Emphasis"><text:span text:style-name="T72">que en extracto de su contenido viene a señalar que:</text:span></text:span></text:p>
      <text:p text:style-name="P183"><text:span text:style-name="Strong_20_Emphasis"><text:span text:style-name="T72">&lt;&lt;</text:span></text:span><text:span text:style-name="T20">1. No podrán reconocerse otros beneficios fiscales en los tributos locales que los expresamente previstos en las normas con rango de ley o los derivados de la aplicación de los tratados internacionales.</text:span></text:p>
      <text:p text:style-name="P183"><text:span text:style-name="T20">No obstante, también </text:span><text:span text:style-name="T22">podrán reconocerse los beneficios fiscales que las entidades locales establezcan en sus ordenanzas fiscales en los supuestos expresamente previstos por la ley</text:span><text:span text:style-name="T20">. En particular, y en las condiciones que puedan prever dichas ordenanzas, éstas podrán establecer una bonificación de hasta el cinco por ciento de la cuota a favor de los sujetos pasivos que domicilien sus deudas de vencimiento periódico en una entidad financiera, anticipen pagos o realicen actuaciones que impliquen colaboración en la recaudación de ingresos.</text:span><text:span text:style-name="Strong_20_Emphasis"><text:span text:style-name="T72">&gt;&gt;. </text:span></text:span></text:p>
      <text:p text:style-name="P183"><text:span text:style-name="Strong_20_Emphasis"><text:span text:style-name="T72">Así las cosas, en relación con el ICIO, impuesto cuyo establecimiento, al igual que sus bonificaciones, tiene carácter potestativo, el TRLRHL, en su </text:span></text:span><text:span text:style-name="Strong_20_Emphasis"><text:span text:style-name="T73">artículo 103.2 del TRLRHL </text:span></text:span><text:soft-page-break/><text:span text:style-name="Strong_20_Emphasis"><text:span text:style-name="T72">establece las bonificaciones que podrán regularse en las respectivas ordenanzas fiscales disponiendo literalmente lo siguiente:</text:span></text:span></text:p>
      <text:p text:style-name="P183"><text:span text:style-name="Strong_20_Emphasis"><text:span text:style-name="T72">&lt;&lt;</text:span></text:span><text:span text:style-name="Strong_20_Emphasis"><text:span text:style-name="T20">2. Las ordenanzas fiscales podrán regular las siguientes bonificaciones sobre la cuota del impuesto:</text:span></text:span></text:p>
      <text:p text:style-name="P180">a) Una bonificación de hasta el 95 por ciento a favor de las construcciones, instalaciones u obras que sean declaradas de especial interés o utilidad municipal por concurrir circunstancias sociales, culturales, histórico artísticas o de fomento del empleo que justifiquen tal declaración. Corresponderá dicha declaración al Pleno de la Corporación y se acordará, previa solicitud del sujeto pasivo, por voto favorable de la mayoría simple de sus miembros.</text:p>
      <text:p text:style-name="P179">b) Una bonificación de hasta el 95 por ciento a favor de las construcciones, instalaciones u obras en las que se incorporen sistemas para el aprovechamiento térmico o eléctrico de la energía solar. La aplicación de esta bonificación estará condicionada a que las instalaciones para producción de calor incluyan colectores que dispongan de la correspondiente homologación de la Administración competente.</text:p>
      <text:p text:style-name="P179">La bonificación prevista en este párrafo se aplicará a la cuota resultante de aplicar, en su caso, la bonificación a que se refiere el párrafo a) anterior.</text:p>
      <text:p text:style-name="P179">c) Una bonificación de hasta el 50 por ciento a favor de las construcciones, instalaciones u obras vinculadas a los planes de fomento de las inversiones privadas en infraestructuras.</text:p>
      <text:p text:style-name="P179">La bonificación prevista en este párrafo se aplicará a la cuota resultante de aplicar, en su caso, las bonificaciones a que se refieren los párrafos a) y b) anteriores.</text:p>
      <text:p text:style-name="P180">d) Una bonificación de hasta el 50 por ciento a favor de las construcciones, instalaciones u obras referentes a las viviendas de protección oficial.</text:p>
      <text:p text:style-name="P180">La bonificación prevista en este párrafo se aplicará a la cuota resultante de aplicar, en su caso, las bonificaciones a que se refieren los párrafos anteriores.</text:p>
      <text:p text:style-name="P179">e) Una bonificación de hasta el 90 por ciento a favor de las construcciones, instalaciones u obras que favorezcan las condiciones de acceso y habitabilidad de los discapacitados.</text:p>
      <text:p text:style-name="P179">La bonificación prevista en este párrafo se aplicará a la cuota resultante de aplicar, en su caso, las bonificaciones a que se refieren los párrafos anteriores.</text:p>
      <text:p text:style-name="P179">f) Una bonificación de hasta el 90 por ciento a favor de las construcciones, instalaciones u obras necesarias para la instalación de puntos de recarga para vehículos eléctricos. La aplicación de esta bonificación estará condicionada a que las instalaciones dispongan de la correspondiente homologación por la Administración competente.</text:p>
      <text:p text:style-name="P179">La bonificación prevista en este párrafo se aplicará a la cuota resultante de aplicar, en su caso, las bonificaciones a que se refieren los párrafos anteriores.</text:p>
      <text:p text:style-name="P183"><text:span text:style-name="T20">La regulación de los restantes aspectos sustantivos y formales de las bonificaciones a que se refiere este apartado se establecerá en la ordenanza fiscal. Entre otras materias, la ordenanza fiscal determinará si todas o algunas de las citadas bonificaciones son o no aplicables simultáneamente.</text:span><text:span text:style-name="Strong_20_Emphasis"><text:span text:style-name="T72">&gt;&gt;</text:span></text:span></text:p>
      <text:p text:style-name="P183"><text:span text:style-name="Strong_20_Emphasis"><text:span text:style-name="T72">En ese contexto las dos bonificaciones, que se pretenden incorporar en el proyecto de modificación de la Ordenanza Fiscal que nos ocupa, se incluyen en el TRLRHL en su artículo 103.2 letras a) y d), siendo viable legalmente su aprobación. </text:span></text:span></text:p>
      <text:p text:style-name="P174">A mayor abundamiento, consta en el expediente <text:span text:style-name="T4">Providencia de Alcaldía</text:span> por la que se justifica la procedencia del inicio del expediente para la modificación de la cita Ordenanza Fiscal, así como <text:span text:style-name="T4">informe técnico</text:span> en el que se justifica la necesidad e idoneidad de su modificación, que no es otra que incentivar y fomentar la inversión en construcción de viviendas de protección oficial que permita a futuro garantizar el acceso a viviendas asequibles para todos los ciudadanos, en consonancia con lo dispuesto en la exposición de motivos del Decreto-ley 1/2024, de 19 de febrero, de medidas urgentes en materia de vivienda, por el que se pone de relieve la problemática actual de acceso a la vivienda en Canarias, definida como una auténtica emergencia habitacional, siendo el papel de los poderes públicos fundamental para paliar tal situación. </text:p>
      <text:p text:style-name="P174">En este sentido, no cabe duda que aplicar bonificaciones en el Impuesto sobre Construcciones, Instalaciones y Obras, hasta el máximo permitido por el TRLRHL, evidencia la postura activa del Ayuntamiento de Mogán ante este interés general excepcional que supone actuar ante la emergencia habitacional adoptando una medida que promueve, impulsa y facilita la construcción de viviendas protegidas.</text:p>
      <text:p text:style-name="P174"><text:soft-page-break/>En los mismos términos, debemos pronunciarnos en cuanto a las bonificación del impuesto a favor de las construcciones, instalaciones u obras que sean declaradas de especial interés o utilidad municipal por concurrir circunstancias sociales, culturales, histórico artísticas o de fomento del empleo que justifiquen tal declaración, la cual compete al propio Pleno del Ayuntamiento de Mogán, sin perjuicio de que pueda delegarse tal atribución a otro órgano. </text:p>
      <text:p text:style-name="P174">Asimismo, quedan justificados en el expediente la observancia de los principios de buena regulación contenidos en el artículo 129 de la Ley 39/2015, de 1 de octubre, del Procedimiento Administrativo Común de las Administraciones Públicas, en cuanto a los principios de necesidad, eficacia, eficiencia, proporcionalidad, seguridad jurídica y transparencia. </text:p>
      <text:p text:style-name="P174">Por todo ello, considerando la normativa expuesta, se informa favorablemente la propuesta de modificación de la <text:span text:style-name="T2">Ordenanza Fiscal reguladora del Impuesto sobre Construcciones, Instalaciones y Obras (ICIO)</text:span>, que se adjunta como anexo I al presente, toda vez que la misma se ajusta a las determinaciones legales y su contenido no supone infracción del Ordenamiento Jurídico.</text:p>
      <text:p text:style-name="P183"><text:span text:style-name="Strong_20_Emphasis"><text:span text:style-name="T72">CUARTO.- </text:span></text:span><text:span text:style-name="T72">El procedimiento a seguir para la elaboración, publicación y publicidad de las ordenanzas fiscales, al igual que para su modificación, es el previsto en el </text:span><text:span text:style-name="T73">artículo 17 </text:span><text:span text:style-name="T72">del </text:span><text:span text:style-name="T73">TRLRHL</text:span><text:span text:style-name="T72">, que se expone a continuación:</text:span></text:p>
      <text:p text:style-name="P174">1º. Acuerdo del Pleno del Ayuntamiento, por el que se <text:span text:style-name="T2">aprueba provisionalmente la modificación</text:span> de la Ordenanza Fiscal (artículo 49 LRBRL).</text:p>
      <text:p text:style-name="P174">2º. <text:span text:style-name="T2">Exposición pública</text:span> durante un plazo mínimo de <text:span text:style-name="T2">treinta días</text:span>, dentro de los cuales los interesados podrán examinar el expediente y presentar las reclamaciones que estimen oportunas. A tales efectos, el Ayuntamiento deberá publicar el acuerdo provisional adoptado por el Pleno en el tablón de anuncios de la entidad, así como en el Boletín Oficial de la Provincia (en adelante BOP), junto al anuncio de exposición.</text:p>
      <text:p text:style-name="P174">Asimismo, los ayuntamientos de población superior a 10.000 habitantes deberán publicar el anuncio de exposición en un diario de los de mayor difusión de la provincia, o de la comunidad autónoma provincial.</text:p>
      <text:p text:style-name="P174">3º. Finalizado el período de exposición, la Corporación local adoptará el acuerdo de aprobación definitiva, <text:span text:style-name="T2">resolviendo las reclamaciones</text:span> que se hubieran presentado en el periodo de exposición pública. Estos acuerdos deberán adoptarse con el <text:span text:style-name="T2">mismo quórum que el exigido para la aprobación</text:span> provisional.</text:p>
      <text:p text:style-name="P174">En el supuesto de que no se hubieran presentado reclamaciones, se entenderá definitivamente adoptado el acuerdo, hasta entonces provisional, sin necesidad de un nuevo acuerdo plenario.</text:p>
      <text:p text:style-name="P174">4º. Los acuerdos definitivos y el texto íntegro de las modificaciones de las Ordenanzas fiscales habrán de ser publicados en el BOP sin que puedan entrar en vigor hasta que se haya llevado a cabo dicha publicación.</text:p>
      <text:p text:style-name="P174">En todo caso, las Entidades Locales habrán de expedir copias de las Ordenanzas fiscales publicadas a quienes las demanden.</text:p>
      <text:p text:style-name="P174"><text:span text:style-name="T2">QUINTO.- </text:span>La adopción del acuerdo de modificación de la citada Ordenanza Fiscal corresponde al Pleno de la Corporación, en virtud de las atribuciones que le confiere el artículo 22.2. d) y e) de la LRBRL, sin ser necesaria una mayoría especial, de conformidad con el quórum establecido en el artículo 47.1 de la LBRL.</text:p>
      <text:p text:style-name="P174"><text:bookmark text:name="RJN1022511"/><text:bookmark text:name="ANCLAN1022511"/>En virtud de los antecedentes y consideraciones expuestos, y de acuerdo con la normativa citada, así como la de general y pertinente aplicación, tengo a bien elevar al Peno de la Corporación la siguiente:</text:p>
      <text:p text:style-name="P172">PROPUESTA DE RESOLUCIÓN</text:p>
      <text:p text:style-name="P183"><text:span text:style-name="Strong_20_Emphasis"><text:span text:style-name="T73">PRIMERO.-</text:span></text:span><text:span text:style-name="Strong_20_Emphasis"><text:span text:style-name="T71"> </text:span></text:span><text:span text:style-name="T72">Aprobar inicialmente por el Pleno la </text:span><text:span text:style-name="T73">modificación </text:span><text:span text:style-name="T72">de la </text:span><text:span text:style-name="T73">Ordenanza Fiscal reguladora del Impuesto sobre Construcciones, Instalaciones y Obras (ICIO)</text:span><text:span text:style-name="T72">.</text:span></text:p>
      <text:p text:style-name="P183"><text:soft-page-break/><text:span text:style-name="Strong_20_Emphasis"><text:span text:style-name="T72">SEGUNDO.-</text:span></text:span><text:span text:style-name="T71"> </text:span><text:span text:style-name="T72">Exponer al público el presente acuerdo </text:span><text:span text:style-name="T20">en el tablón de anuncios del Ayuntamiento y en el Boletín Oficial de la Provincia</text:span><text:span text:style-name="T72">, por un PLAZO DE TREINTA DÍAS, a fin de que los interesados puedan examinar el expediente y presentar las reclamaciones que estimen oportunas, </text:span><text:span text:style-name="T20">de conformidad con las exigencias del artículo 49 de la LRBRL y del artículo 17 del TRLRHL.</text:span></text:p>
      <text:p text:style-name="P183"><text:span text:style-name="Strong_20_Emphasis"><text:span text:style-name="T72">TERCERO.-</text:span></text:span><text:span text:style-name="T71"> </text:span><text:span text:style-name="T72">Aprobar definitivamente el acuerdo, por el Pleno, resolviendo las reclamaciones que se hubieran presentado, una vez transcurrido el plazo de exposición pública anterior. En el supuesto de que no se presenten reclamaciones en el plazo conferido, el acuerdo inicial se entenderá elevado automáticamente a definitivo sin necesidad de un nuevo acuerdo plenario.</text:span></text:p>
      <text:p text:style-name="P175"><text:line-break/><text:span text:style-name="T48">CUARTO.-</text:span><text:span text:style-name="T47"> Publicar en el Boletín Oficial de la Provincia el acuerdo definitivo en unión del texto íntegro modificado de la Ordenanza F</text:span><text:span text:style-name="T10">iscal reguladora del Impuesto sobre Construcciones, Instalaciones y Obras (ICIO).&gt;&gt;</text:span></text:p>
      <text:p text:style-name="P37">En virtud de todo lo anterior, tengo a bien elevar al Pleno de la Corporación la siguiente</text:p>
      <text:p text:style-name="P43">PROPUESTA DE RESOLUCIÓN</text:p>
      <text:p text:style-name="P56"><text:span text:style-name="Strong_20_Emphasis"><text:span text:style-name="T76">PRIMERO.-</text:span></text:span><text:span text:style-name="Strong_20_Emphasis"><text:span text:style-name="T71"> </text:span></text:span><text:span text:style-name="T71">Aprobar inicialmente por el Pleno la </text:span><text:span text:style-name="T76">modificación </text:span><text:span text:style-name="T71">de la </text:span><text:span text:style-name="T76">Ordenanza Fiscal reguladora del Impuesto sobre Construcciones, Instalaciones y Obras (ICIO)</text:span><text:span text:style-name="T71">.</text:span></text:p>
      <text:p text:style-name="P56"><text:span text:style-name="Strong_20_Emphasis"><text:span text:style-name="T71">SEGUNDO.-</text:span></text:span><text:span text:style-name="T71"> Exponer al público el presente acuerdo </text:span><text:span text:style-name="T18">en el tablón de anuncios del Ayuntamiento y en el Boletín Oficial de la Provincia</text:span><text:span text:style-name="T71">, por un PLAZO DE TREINTA DÍAS, a fin de que los interesados puedan examinar el expediente y presentar las reclamaciones que estimen oportunas, </text:span><text:span text:style-name="T18">de conformidad con las exigencias del artículo 49 de la LRBRL y del artículo 17 del TRLRHL.</text:span></text:p>
      <text:p text:style-name="P56"><text:span text:style-name="Strong_20_Emphasis"><text:span text:style-name="T71">TERCERO.-</text:span></text:span><text:span text:style-name="T71"> Aprobar definitivamente el acuerdo, por el Pleno, resolviendo las reclamaciones que se hubieran presentado, una vez transcurrido el plazo de exposición pública anterior. En el supuesto de que no se presenten reclamaciones en el plazo conferido, el acuerdo inicial se entenderá elevado automáticamente a definitivo sin necesidad de un nuevo acuerdo plenario.</text:span></text:p>
      <text:p text:style-name="P22"><text:span text:style-name="T2">CUARTO.-</text:span> Publicar en el Boletín Oficial de la Provincia el acuerdo definitivo en unión del texto íntegro modificado de la Ordenanza F<text:span text:style-name="T9">iscal reguladora del Impuesto sobre Construcciones, Instalaciones y Obras (ICIO).</text:span></text:p>
      <text:p text:style-name="P29">ANEXO I</text:p>
      <text:p text:style-name="P52"><text:span text:style-name="T2">ORDENANZA</text:span> <text:span text:style-name="T2">FISCAL</text:span> <text:span text:style-name="T2">REGULADORA</text:span> <text:span text:style-name="T2">DEL</text:span> <text:span text:style-name="T2">IMPUESTO</text:span> <text:span text:style-name="T2">SOBRE CONSTRUCCIONES,</text:span> <text:span text:style-name="T2">INSTALACIONES</text:span> <text:span text:style-name="T2">Y</text:span> <text:span text:style-name="T2">OBRAS (ICIO).</text:span></text:p>
      <text:p text:style-name="P49"><text:span text:style-name="T2">Artículo</text:span> <text:span text:style-name="T2">1º.-</text:span> <text:span text:style-name="T2">FUNDAMENTO</text:span> <text:span text:style-name="T2">JURIDICO</text:span></text:p>
      <text:p text:style-name="P50">De conformidad con lo previsto en los artículos 59.2 y 101 a 104, ambos inclusive, del Texto Refundido de la Ley Reguladora de las Haciendas Locales, aprobado por Real Decreto Legislativo 2/2004, de 5 de marzo, este Ayuntamiento hace uso de las facultades otorgadas por los citados preceptos y acuerda la modificación de la Ordenanza y fijación de nuevo tipo impositivo del Impuesto de Construcciones, Instalaciones y Obras de aplicación en este Municipio, en los términos que se establecen en el articulado siguiente.</text:p>
      <text:p text:style-name="P49"><text:span text:style-name="T2">Artículo</text:span> <text:span text:style-name="T2">2º.-</text:span> <text:span text:style-name="T2">HECHO</text:span> <text:span text:style-name="T2">IMPONIBLE</text:span></text:p>
      <text:p text:style-name="P50">1.- Constituye el hecho imponible de este impuesto la realización, dentro de este término municipal, de cualquier clase de construcción, instalación u obra para la que se exija la obtención de la correspondiente licencia de obras o urbanística, se haya obtenido o no dicha licencia, o para la que se exija la presentación de comunicación previa o de cualquier título habilitante análogo, siempre que su expedición o potestad de control corresponda a este Ayuntamiento.</text:p>
      <text:p text:style-name="P50">Asimismo, se entienden incluidas en el hecho imponible del impuesto las construcciones, instalaciones u obras que se realicen en cumplimiento de una orden de ejecución municipal o aquellas otras que requieran la previa existencia de un acuerdo aprobatorio, de una concesión o de una autorización municipal. En tales casos, la orden de ejecución, el acuerdo aprobatorio, la adjudicación de la concesión o la autorización concedida por los órganos municipales equivaldrán a la licencia, comunicación previa o título habilitante aludidos en el apartado anterior.</text:p>
      <text:p text:style-name="P50">2.- Está exenta del pago del presente impuesto, la realización de cualquier construcción, instalación u obra de la que sea dueño el Estado, las Comunidades Autónomas o las Entidades Locales, que estando sujeta al impuesto, vaya a ser directamente destinada a carreteras, ferrocarriles, puertos, aeropuertos, obras hidráulicas, saneamiento de poblaciones y de sus aguas residuales, aunque su gestión se lleve a cabo por Organismos Autónomos, tanto si se trata de obras de inversión nueva como de conservación.</text:p>
      <text:p text:style-name="P49"><text:span text:style-name="T2">Artículo</text:span> <text:span text:style-name="T2">3º.-</text:span> <text:span text:style-name="T2">SUJETOS</text:span> <text:span text:style-name="T2">PASIVOS</text:span></text:p>
      <text:p text:style-name="P50"><text:soft-page-break/>1.- Son sujetos pasivos de este impuesto, a título de contribuyentes, las personas físicas, personas jurídicas, así como las herencias yacentes, comunidades de bienes y demás Entidades que, carentes de personalidad jurídica, constituyan una unidad económica o un patrimonio separado susceptibles de imposición, que sean dueños de la construcción, instalación u obra, sean o no propietarios del inmueble sobre el que se realice aquélla.</text:p>
      <text:p text:style-name="P50">A los efectos previstos en el párrafo anterior, tendrá la consideración de dueño de la construcción, instalación u obra quien soporte los gastos o el coste que comporte su realización.</text:p>
      <text:p text:style-name="P50">2.- En el supuesto de que la construcción, instalación u obra no sea realizada por el sujeto pasivo contribuyente tendrán la condición de sujetos pasivos sustitutos del mismo quienes soliciten las correspondientes licencias o realicen las construcciones, instalaciones u obras.</text:p>
      <text:p text:style-name="P50">El sustituto podrá exigir del contribuyente el importe de la cuota tributaria satisfecha.</text:p>
      <text:p text:style-name="P49"><text:span text:style-name="T2">Artículo</text:span> <text:span text:style-name="T2">4º.-</text:span> <text:span text:style-name="T2">BASE</text:span> <text:span text:style-name="T2">IMPONIBLE,</text:span> <text:span text:style-name="T2">CUOTA</text:span> <text:span text:style-name="T2">Y</text:span> <text:span text:style-name="T2">DEVENGO</text:span>.</text:p>
      <text:p text:style-name="P50">1.- La base imponible de esta impuesto está constituida por el coste real y efectivo de la construcción, instalación u obra, y se entiende por tal, a estos efectos, el coste de ejecución material de aquélla.</text:p>
      <text:p text:style-name="P50">No forman parte de la base imponible el Impuesto sobre el Valor Añadido y demás impuestos análogos propios de regímenes especiales, las tasa, precios públicos y demás prestaciones patrimoniales de carácter público local relacionadas, en su caso con la construcción, instalación u obra, ni tampoco los honorarios de profesionales, el beneficio empresarial del contratista, ni cualquier otro concepto que no integre, estrictamente, el coste de ejecución material.</text:p>
      <text:p text:style-name="P50">2.- La cuota de este impuesto será el resultado de aplicar a la base imponible el tipo de gravamen.</text:p>
      <text:p text:style-name="P49">3.- El tipo de gravamen queda fijado en el 3,50 por ciento.</text:p>
      <text:p text:style-name="P50">4.- El impuesto se devenga en el momento de iniciarse la construcción, instalación u obra, aún cuando no se haya obtenido la correspondiente licencia.</text:p>
      <text:p text:style-name="P54">Artículo 5º. GESTIÓN TRIBUTARIA DEL IMPUESTO. </text:p>
      <text:p text:style-name="P50">1.- Cuando se conceda la licencia <text:span text:style-name="T4">o se presente la declaración responsable o la comunicación previa</text:span> o cuando, no habiéndose solicitado, concedido o denegado aún dicha licencia preceptiva, se inicie la construcción, instalación u obra, se practicará una liquidación provisional a cuenta. </text:p>
      <text:p text:style-name="P50">La liquidación del impuesto se practicará junto con el acuerdo de concesión de la licencia, debiendo hacerse efectiva dentro del plazo de ingreso establecido en el artículo 62.2 de la Ley 58/2003, de 17 de diciembre, General Tributaria. </text:p>
      <text:p text:style-name="P50">Esta liquidación tendrá carácter provisional, y se determinará la base imponible del tributo en función del presupuesto aportado por los interesados, siempre que el mismo hubiere sido visado por el Colegio Oficial correspondiente. </text:p>
      <text:p text:style-name="P50">En otro caso, la base imponible será determinada por los técnicos municipales, de acuerdo con el coste estimado del proyecto o de la construcción, instalación u obra. </text:p>
      <text:p text:style-name="P50">2.- En caso de que fuera modificado el proyecto y hubiese incremento del presupuesto, una vez aceptada la modificación, se deberá practicar una liquidación provisional complementaria por la diferencia entre el presupuesto inicial y el modificado, con sujeción a los requisitos y efectos indicados anteriormente. </text:p>
      <text:p text:style-name="P50">3.- A la vista de la documentación aportada, una vez finalizada la construcción, instalación u obra, y teniendo en cuenta su coste real y efectivo, el Ayuntamiento, mediante la oportuna comprobación, modificará en su caso la base imponible aplicada anteriormente, practicando la correspondiente liquidación definitiva y exigiendo del sujeto pasivo o reintegrándole, según proceda, la cantidad que corresponda. </text:p>
      <text:p text:style-name="P50">En caso de que la Administración lo considerara necesario, podrá requerir al sujeto pasivo para que aporte copia del Acta de Recepción Final de la Obra, suscrita por el promotor y el constructor, en la que se recoja el coste final de ejecución material de la obra. En su defecto, podrá requerir copia de las Pólizas de los Seguros Obligatorios por Daños a la Construcción, en su apartado relativo a la suma <text:soft-page-break/>asegurada, según establece la Ley 38/1999, de 5 de noviembre, de Ordenación de la Edificación. Asimismo, a tales efectos podrá requerir la Escritura Pública de Obra Nueva y/o de División Horizontal debidamente liquidadas. </text:p>
      <text:p text:style-name="P50">En caso de discordancia entre las valoraciones establecidas o aportadas para la determinación de la base imponible, se estará al mayor de los valores establecidos o aportados. </text:p>
      <text:p text:style-name="P50">4.- Cuando la correspondiente licencia de obras o urbanística sea denegada, los sujetos pasivos tendrán derecho a la devolución de las cuotas satisfechas. </text:p>
      <text:p text:style-name="P50">5.- En los casos de comunicaciones previas, la liquidación del impuesto se realizará como autoliquidación provisional a cuenta, con la finalidad de que el justificante del abono pueda ser aportado junto a la solicitud.</text:p>
      <text:p text:style-name="P50"><text:span text:style-name="T2">6.-</text:span> Se podrán practicar las siguientes bonificaciones sobre la cuota del impuesto: </text:p>
      <text:p text:style-name="P30">a) Una bonificación del 95 por ciento a favor de las construcciones, instalaciones u obras que sean declaradas de especial interés o utilidad municipal por concurrir circunstancias sociales, culturales, histórico artísticas o de fomento del empleo que justifiquen tal declaración. Corresponderá dicha declaración al Pleno de la Corporación, sin perjuicio de sus facultades de delegación en otro órgano, y se acordará, previa solicitud del sujeto pasivo, por voto favorable de la mayoría simple de sus miembros.</text:p>
      <text:p text:style-name="P30">Los interesados, con anterioridad al devengo del impuesto, deberán presentar solicitud ante la Administración Municipal acompañando documentación que acredite la realidad del motivo alegado para solicitar la bonificación y memoria descriptiva de las construcciones, instalaciones u obras que se pretende realizar y su repercusión positiva para el municipio. </text:p>
      <text:p text:style-name="P50">b) Una bonificación del 95% a favor de las construcciones, instalaciones u obras en las que se incorporen sistemas para el aprovechamiento térmico o eléctrico de la energía solar que no tengan carácter obligatorio de conformidad con lo dispuesto en el Código Técnico de la Edificación aprobada por Real Decreto 314/2006, de 17 de marzo. La aplicación de esta bonificación estará condicionada a que las instalaciones para producción de calor incluyan colectores que dispongan de la correspondiente homologación de la Administración competente. </text:p>
      <text:p text:style-name="P50">La bonificación será rogada, aplicándose exclusivamente sobre el presupuesto de ejecución material referido a la instalación del sistema térmico o eléctrico de energía solar, que se deberá acompañar perfectamente diferenciado del presupuesto total con la solicitud de bonificación y estará condicionada a que las instalaciones para producción de calor incluyan colectores que dispongan de la correspondiente homologación de la Administración competente. </text:p>
      <text:p text:style-name="P30">La bonificación prevista en este párrafo se aplicará a la cuota resultante de aplicar, en su caso, la bonificación a que se refiere el párrafo a) anterior, siendo compatible con el resto de bonificaciones.</text:p>
      <text:p text:style-name="P30">c) Una bonificación del 50 por ciento a favor de las construcciones, instalaciones u obras referentes a las viviendas de protección oficial.</text:p>
      <text:p text:style-name="P54">La bonificación tendrá carácter rogado y se aplicará sobre el presupuesto de ejecución material, que deberá acompañarse con la solicitud de bonificación.</text:p>
      <text:p text:style-name="P30">La bonificación prevista en este párrafo se aplicará a la cuota resultante de aplicar, en su caso, las bonificaciones a que se refieren los párrafos anteriores, siendo compatible con el resto de bonificaciones.</text:p>
      <text:p text:style-name="P50">d) Una bonificación del 90% a favor de las construcciones, instalaciones u obras que favorezcan las condiciones de acceso y habitabilidad de personas con movilidad reducida, en inmuebles ya terminados que carezcan de este tipo de instalaciones. </text:p>
      <text:p text:style-name="P50">La bonificación tendrá carácter rogado y se aplicará solo sobre el presupuesto de ejecución material directamente y exclusivamente referido a la instalación realizada para favorecer a las personas de movilidad reducida, que deberá acompañarse perfectamente diferenciado del presupuesto general, si procede, con la solicitud de bonificación.</text:p>
      <text:p text:style-name="P54">La bonificación prevista en este párrafo se aplicará a la cuota resultante de aplicar, en su caso, las bonificaciones a que se refieren los párrafos anteriores, siendo compatible con el resto de bonificaciones.</text:p>
      <text:p text:style-name="P49"><text:span text:style-name="T2">Artículo</text:span> <text:span text:style-name="T2">6º.-</text:span> <text:span text:style-name="T2">INSPECCIÓN</text:span> <text:span text:style-name="T2">Y</text:span> <text:span text:style-name="T2">RECAUDACIÓN</text:span></text:p>
      <text:p text:style-name="P50">La inspección y recaudación del impuesto se realizará de acuerdo con lo previsto en la Ley General Tributaria, en el Reglamento General de Recaudación, y en la demás legislación del Estado reguladora de la materia, así como en las disposiciones dictadas para su desarrollo.</text:p>
      <text:p text:style-name="P49"><text:soft-page-break/><text:span text:style-name="T2">Artículo</text:span> <text:span text:style-name="T2">7º.-</text:span> <text:span text:style-name="T2">INFRACCIONES</text:span> <text:span text:style-name="T2">Y</text:span> <text:span text:style-name="T2">SANCIONES</text:span> <text:span text:style-name="T2">TRIBUTARIAS</text:span></text:p>
      <text:p text:style-name="P50">En todo lo relativo a la calificación de infracciones tributarias y sanciones que a las mismas correspondan en cada caso, además de lo previsto en esta Ordenanza, se estará a lo dispuesto en la Ley General Tributaria y demás normativa aplicable.</text:p>
      <text:p text:style-name="P53">DISPOSICION DEROGATORIA.</text:p>
      <text:p text:style-name="P50">A la entrada en vigor de la presente Ordenanza, quedan derogadas cuantas disposiciones reglamentarias de ámbito local se opongan a la misma.</text:p>
      <text:p text:style-name="P49"><text:span text:style-name="T2">DISPOSICION</text:span> <text:span text:style-name="T2">FINAL.</text:span></text:p>
      <text:p text:style-name="P50">La presente Ordenanza, queda sujeta a exponerse al público por el plazo de treinta días, a fin de que los interesados puedan examinar el expediente y presentar las reclamaciones y alegaciones que estimen oportunas. Transcurrido dicho plazo no habiéndose presentado reclamaciones ni alegaciones, el presente acuerdo quedará elevado a definitivo sin necesidad de nuevo acuerdo plenario, de conformidad con el artículo 17.3 del Real Decreto legislativo 2/2004, de 5 de marzo, por el que se aprueba el texto refundido de la Ley Reguladora de las Haciendas Locales, publicándose los textos íntegramente en el BOP.”</text:p>
      <text:p text:style-name="P64"/>
      <text:p text:style-name="P64"><text:tab/>El asunto tratado se incorpora como videoacta digital firmada electrónicamente por la Secretaría (a la que se accede a través del enlace web que se describe a continuación), acuerdo adoptado en sesión plenaria celebrada el 22/03/2018. Abierto el turno de intervenciones, se produjeron las siguientes: </text:p>
      <text:p text:style-name="P63"><text:span text:style-name="T71"><text:tab/></text:span><text:a xlink:type="simple" xlink:href="http://videoactas.mogan.es/?meeting=video_202101290000000000_FH.mp4&amp;topic=1" text:style-name="Internet_20_link" text:visited-style-name="Visited_20_Internet_20_Link"><text:span text:style-name="T71">http://videoactas.mogan.es/?meeting=video_202409060000000000_FH.mp4&amp;topic=11</text:span></text:a></text:p>
      <text:p text:style-name="P64"><text:tab/>Sometida a votación la propuesta dictaminada queda aprobada por unanimidad.</text:p>
      <text:p text:style-name="P21"/>
      <text:p text:style-name="P21"/>
      <text:p text:style-name="Text_20_body"><text:span text:style-name="T71"><text:line-break/><text:tab/></text:span><text:span text:style-name="Strong_20_Emphasis"><text:span text:style-name="T70">12.-Parte de Control y Fiscalización. Dar cuenta de los decretos dictados, números 4171 al 4907 (del 23 de julio al 3 de septiembre de 2024); actas de la Junta de Gobierno Local, de fechas 23, 25 (extraordinaria), 30 de julio; 6, 13 y 21 de agosto de 2024.</text:span></text:span><text:span text:style-name="T70"> </text:span></text:p>
      <text:p text:style-name="P21"><text:tab/>El Pleno se da por enterado.</text:p>
      <text:p text:style-name="P21"/>
      <text:p text:style-name="P21"/>
      <text:p text:style-name="Text_20_body"><text:span text:style-name="T71"><text:line-break/><text:tab/></text:span><text:span text:style-name="Strong_20_Emphasis"><text:span text:style-name="T70">13.-Ruegos y Preguntas.</text:span></text:span><text:span text:style-name="T70"> </text:span></text:p>
      <text:p text:style-name="P22"><text:tab/>Preguntas presentadas por <text:span text:style-name="T2">D. José Javier Romero Alonso -RE 13911/2024, de 4 de septiembre-, en representación de NC-FAC.</text:span></text:p>
      <text:p text:style-name="P22">Pregunta1: </text:p>
      <text:p text:style-name="P22">¿Están al corriente los pagos mensuales de canon de los kioskos de la playa de La Lajilla y de El Perchel, según el importe designado por la licitación realizada?. </text:p>
      <text:p text:style-name="P22">Pregunta2:</text:p>
      <text:p text:style-name="P22">¿Va a desistir la alcaldesa y por ende la corporación municipal del proyecto de circunvalación con la opción elegida de forma unilateral, y a espaldas de los vecinos para el pueblo de Mogán? </text:p>
      <text:p text:style-name="Text_20_body"><text:span text:style-name="T71">Pregunta presentada por </text:span><text:span text:style-name="Strong_20_Emphasis"><text:span text:style-name="T71">D. Juan Manuel Gabella González</text:span></text:span><text:span text:style-name="T71">, </text:span><text:span text:style-name="Strong_20_Emphasis"><text:span text:style-name="T71">-RE nº 13913/2024, de 4 de septiembre-,</text:span></text:span><text:span text:style-name="T71"> </text:span><text:span text:style-name="Strong_20_Emphasis"><text:span text:style-name="T71">en representación de NC-FAC.</text:span></text:span></text:p>
      <text:p text:style-name="P37">Pregunta 3ª.-</text:p>
      <text:p text:style-name="P37"><text:soft-page-break/>¿Cuál es el motivo por el que ahora, transcurridos 16 años desde la publicación en el Boletín Oficial de la Provincia de las Normas subsidiarias que rigen el planeamiento municipal, y tras la concesión de numerosas licencias, ustedes concluyen que hay que dejar sin aplicación los planes parciales de El Horno (P-20), La Verga (P-28), Anfi Tauro (P-17), Ampliación de Pueblo Tauro (P-15), ampliación de Halsodalen (P-16), Morro del Guinche (P-23) y Playa de Mogán (P-10, 11 y 12).?</text:p>
      <text:p text:style-name="P49"/>
      <text:p text:style-name="P49"><text:tab/>El asunto tratado se incorpora como videoacta digital firmada electrónicamente por la Secretaría (a la que se accede a través del enlace web que se describe a continuación), acuerdo adoptado en sesión plenaria celebrada el 22/03/2018. Abierto el turno de intervenciones, se produjeron las siguientes: </text:p>
      <text:p text:style-name="Text_20_body"><text:span text:style-name="T71"><text:tab/></text:span><text:a xlink:type="simple" xlink:href="http://videoactas.mogan.es/?meeting=video_202101290000000000_FH.mp4&amp;topic=1" text:style-name="Internet_20_link" text:visited-style-name="Visited_20_Internet_20_Link"><text:span text:style-name="T71">http://videoactas.mogan.es/?meeting=video_202409060000000000_FH.mp4&amp;topic=13</text:span></text:a></text:p>
      <text:p text:style-name="P21"/>
      <text:p text:style-name="P21"/>
      <text:p text:style-name="Text_20_body"><text:span text:style-name="T71"><text:line-break/><text:tab/></text:span><text:span text:style-name="Strong_20_Emphasis"><text:span text:style-name="T70">14.-Asuntos de Urgencia.</text:span></text:span><text:span text:style-name="T70"> </text:span></text:p>
      <text:p text:style-name="P21"><text:tab/>No hay.</text:p>
      <text:p text:style-name="P21"/>
      <text:p text:style-name="P21"/>
      <text:p text:style-name="P22"><text:span text:style-name="T9"><text:tab/>Y no habiendo más asuntos que tratar, la Presidencia levanta la sesión, siendo las once horas, cincuenta y tres minutos del mismo día de su comienzo, de la que se extiende la presente Acta, y de la que yo, el Secretario General Accidental, doy fe.</text:span> </text:p>
      <text:p text:style-name="P22"><text:line-break/><text:tab/><text:span text:style-name="T14">LA ALCALDESA-PRESIDENTA, <text:tab/><text:tab/>EL SECRETARIO GENERAL ACCIDENTAL,</text:span></text:p>
      <text:p text:style-name="P21"/>
      <text:p text:style-name="P189">DILIGENCIA DE LA SECRETARÍA GENERAL</text:p>
      <text:p text:style-name="P190"/>
      <text:p text:style-name="P191">Diligencia para hacer constar que el acta del Pleno de fecha <text:span text:style-name="T3">6 de septiembre de 2024</text:span> ha sido aprobada por dicho órgano en la sesión celebrada el día <text:span text:style-name="T3">4 de octubre de 2024.</text:span></text:p>
      <text:p text:style-name="P191"/>
      <text:p text:style-name="P191">Y para que conste, firmo la presente en Mogán, a fecha indicada en la firma electrónica.</text:p>
      <text:p text:style-name="P191"><text:tab/></text:p>
      <text:p text:style-name="P191"><text:tab/><text:tab/><text:tab/> <text:s text:c="10"/>El Secretario General Accidental,</text:p>
      <text:p text:style-name="P192"/>
      <text:p text:style-name="P195"><text:span text:style-name="T121"><text:tab/><text:tab/><text:tab/> <text:s text:c="2"/></text:span><text:span text:style-name="T122">Fdo.: David Chao Castro</text:span></text:p>
      <text:p text:style-name="P223"/>
      <table:table table:name="Table4" table:style-name="Table4">
        <table:table-column table:style-name="Table4.A"/>
        <table:table-column table:style-name="Table4.B"/>
        <table:table-column table:style-name="Table4.C"/>
        <table:table-row>
          <table:table-cell table:style-name="Table4.A1" office:value-type="string">
            <text:p text:style-name="P21"/>
          </table:table-cell>
          <table:table-cell table:style-name="Table4.A1" office:value-type="string">
            <text:p text:style-name="P21"/>
          </table:table-cell>
          <table:table-cell table:style-name="Table4.A1" office:value-type="string">
            <text:p text:style-name="P21"/>
          </table:table-cell>
        </table:table-row>
      </table:table>
      <text:p text:style-name="P2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OpenSymbol1" svg:font-family="OpenSymbol" style:font-charset="x-symbol"/>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2" svg:font-family="Arial, Helvetica, sans-serif"/>
    <style:font-face style:name="Arial3" svg:font-family="Arial, sans-serif"/>
    <style:font-face style:name="OpenSymbol" svg:font-family="OpenSymbol"/>
    <style:font-face style:name="lato-bold" svg:font-family="lato-bold"/>
    <style:font-face style:name="lato-regular" svg:font-family="lato-regular"/>
    <style:font-face style:name="ArialMT" svg:font-family="ArialMT" style:font-family-generic="swiss"/>
    <style:font-face style:name="Courier New" svg:font-family="'Courier New'" style:font-family-generic="modern" style:font-pitch="fixed"/>
    <style:font-face style:name="NSimSun" svg:font-family="NSimSun" style:font-family-generic="modern" style:font-pitch="fixed"/>
    <style:font-face style:name="SimSun1" svg:font-family="SimSun, 'Arial Unicode MS'" style:font-pitch="variable"/>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Verdana" svg:font-family="Verdana" style:font-family-generic="swiss" style:font-pitch="variable"/>
    <style:font-face style:name="SimSun" svg:font-family="SimSun"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Liberation Serif"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style:font-name="Arial"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name="Arial" fo:font-size="10pt"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Arial" fo:font-weight="normal" style:font-weight-asian="bold" style:font-name-complex="Courier New"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0pt" fo:font-style="normal" fo:font-weight="normal"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normal"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0pt" fo:font-weight="normal"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0pt" fo:font-style="normal" fo:font-weight="normal"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normal"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1"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Heading_20_4" style:display-name="Heading 4" style:family="paragraph" style:parent-style-name="Heading" style:next-style-name="Text_20_body" style:default-outline-level="4" style:class="text">
      <style:text-properties fo:font-size="10pt" fo:font-style="normal" fo:font-weight="normal" style:font-size-asian="85%" style:font-style-asian="italic" style:font-weight-asian="bold" style:font-size-complex="85%" style:font-style-complex="italic" style:font-weight-complex="bold"/>
    </style:style>
    <style:style style:name="Heading_20_6" style:display-name="Heading 6" style:family="paragraph" style:parent-style-name="Heading" style:next-style-name="Text_20_body" style:default-outline-level="6" style:class="text">
      <style:text-properties fo:font-size="10pt" fo:font-weight="normal" style:font-size-asian="75%" style:font-weight-asian="bold" style:font-size-complex="75%" style:font-weight-complex="bold"/>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10pt" style:font-size-asian="6pt" style:font-size-complex="6pt"/>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Arial" fo:font-size="10pt" style:font-name-asian="NSimSun" style:font-size-asian="10pt" style:font-name-complex="Courier New" style:font-size-complex="10pt"/>
    </style:style>
    <style:style style:name="Quotations" style:family="paragraph" style:parent-style-name="Standard" style:class="html">
      <style:paragraph-properties fo:margin-left="1cm" fo:margin-right="1cm" fo:margin-top="0cm" fo:margin-bottom="0.499cm" fo:text-indent="0cm" style:auto-text-indent="false"/>
    </style:style>
    <style:style style:name="Sender" style:family="paragraph" style:parent-style-name="Standard" style:class="extra">
      <style:paragraph-properties fo:margin-top="0cm" fo:margin-bottom="0.106cm" text:number-lines="false" text:line-number="0"/>
    </style:style>
    <style:style style:name="Salutation" style:family="paragraph" style:parent-style-name="Standard" style:class="text">
      <style:paragraph-properties text:number-lines="false" text:line-number="0"/>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Heading_20_10" style:display-name="Heading 10" style:family="paragraph" style:parent-style-name="Heading" style:next-style-name="Text_20_body" style:default-outline-level="10" style:class="text">
      <style:text-properties fo:font-size="10pt" fo:font-weight="normal"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10pt" fo:font-weight="normal"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10pt" fo:font-weight="normal" style:font-size-asian="75%" style:font-weight-asian="bold" style:font-size-complex="75%" style:font-weight-complex="bold"/>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Marginalia" style:family="paragraph" style:parent-style-name="Text_20_body" style:class="text">
      <style:paragraph-properties fo:margin-left="4.001cm" fo:margin-right="0cm" fo:text-indent="0cm" style:auto-text-indent="false"/>
    </style:style>
    <style:style style:name="Signature" style:family="paragraph" style:parent-style-name="Standard" style:class="text">
      <style:paragraph-properties text:number-lines="false" text:line-number="0"/>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 style:font-name-complex="Courier New"/>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 style:font-name-complex="Courier New"/>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 style:font-name-complex="Courier New"/>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 style:font-name-complex="Courier New"/>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 style:font-name-complex="Courier New"/>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 style:font-name-complex="Courier New"/>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 style:font-name-complex="Courier New"/>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 style:font-name-complex="Courier New"/>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 style:font-name-complex="Courier New"/>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 style:font-name-complex="Courier New"/>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 style:font-name-complex="Courier New"/>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Bullet_20_Symbols" style:display-name="Bullet Symbols" style:family="text">
      <style:text-properties style:font-name="OpenSymbol" style:font-name-asian="OpenSymbol" style:font-name-complex="OpenSymbol"/>
    </style:style>
    <style:style style:name="Numbering_20_Symbols" style:display-name="Numbering Symbols"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04cm" fo:margin-left="0.079cm" fo:margin-right="0.014cm" table:align="margins"/>
    </style:style>
    <style:style style:name="Table1.A" style:family="table-column">
      <style:table-column-properties style:column-width="13.06cm" style:rel-column-width="52174*"/>
    </style:style>
    <style:style style:name="Table1.B" style:family="table-column">
      <style:table-column-properties style:column-width="3.344cm" style:rel-column-width="13361*"/>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MP4"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MP5"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fo:font-size="9pt" style:font-size-asian="9pt" style:font-size-complex="9pt"/>
    </style:style>
    <style:style style:name="MP6"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MP7" style:family="paragraph" style:parent-style-name="Heading">
      <style:paragraph-properties>
        <style:tab-stops/>
      </style:paragraph-properties>
      <style:text-properties style:font-name="Arial1"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22"><draw:image xlink:href="Pictures/100000000000055600000246BB4506CC.jpg" xlink:type="simple" xlink:show="embed" xlink:actuate="onLoad"/></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91</text:page-number></text:span></text:span><text:span text:style-name="Fuente_20_de_20_párrafo_20_predeter."><text:span text:style-name="MT1"> de </text:span></text:span><text:span text:style-name="Fuente_20_de_20_párrafo_20_predeter."><text:span text:style-name="MT1"><text:page-count>94</text:page-count></text:span></text:span></text:p>
            </table:table-cell>
          </table:table-row>
          <table:table-row>
            <table:table-cell table:style-name="Table1.A1" table:number-columns-spanned="2" office:value-type="string">
              <text:p text:style-name="MP3">Unidad administrativa de Secretaría</text:p>
              <text:p text:style-name="MP4"/>
              <text:p text:style-name="MP5"/>
            </table:table-cell>
            <table:covered-table-cell/>
          </table:table-row>
        </table:table>
        <text:p text:style-name="MP6"/>
      </style:header>
      <style:header-left>
        <table:table table:name="Table2" table:style-name="Table2">
          <table:table-column table:style-name="Table2.A"/>
          <table:table-column table:style-name="Table2.B"/>
          <table:table-row>
            <table:table-cell table:style-name="Table2.A1" office:value-type="string">
              <text:p text:style-name="MP4"/>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92</text:page-number></text:span></text:span><text:span text:style-name="Fuente_20_de_20_párrafo_20_predeter."><text:span text:style-name="MT1"> de </text:span></text:span><text:span text:style-name="Fuente_20_de_20_párrafo_20_predeter."><text:span text:style-name="MT1"><text:page-count>94</text:page-count></text:span></text:span></text:p>
            </table:table-cell>
          </table:table-row>
        </table:table>
        <text:p text:style-name="MP7"/>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initial-creator>Santiago Falcon Gonzalez</meta:initial-creator>
    <meta:creation-date>2016-12-09T14:28:00Z</meta:creation-date>
    <dc:date>2025-02-06T07:42:06.41</dc:date>
    <meta:editing-cycles>33</meta:editing-cycles>
    <meta:editing-duration>PT5H47M16S</meta:editing-duration>
    <meta:document-statistic meta:table-count="27" meta:image-count="7" meta:object-count="0" meta:page-count="94" meta:paragraph-count="3015" meta:word-count="48474" meta:character-count="313818"/>
    <meta:user-defined meta:name="Información 1"/>
    <meta:user-defined meta:name="Información 2"/>
    <meta:user-defined meta:name="Información 3"/>
    <meta:user-defined meta:name="Información 4"/>
    <meta:template xlink:type="simple" xlink:actuate="onRequest" xlink:title="" xlink:href="file://vmfilepm/redirected$/cgonzalez/Descargas/acta6712924970995652.odt/Normal.dotm"/>
  </office:meta>
</office:document-meta>
</file>