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3" svg:font-family="Arial, Helvetica, sans-serif"/>
    <style:font-face style:name="Arial4" svg:font-family="Arial, sans-serif"/>
    <style:font-face style:name="OpenSymbol" svg:font-family="OpenSymbol"/>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5.51cm" fo:margin-left="0.03cm" fo:margin-right="0.958cm" table:align="margins"/>
    </style:style>
    <style:style style:name="Tabla1.A" style:family="table-column">
      <style:table-column-properties style:column-width="12.404cm" style:rel-column-width="52410*"/>
    </style:style>
    <style:style style:name="Tabla1.B" style:family="table-column">
      <style:table-column-properties style:column-width="1.566cm" style:rel-column-width="6618*"/>
    </style:style>
    <style:style style:name="Tabla1.C" style:family="table-column">
      <style:table-column-properties style:column-width="1.54cm" style:rel-column-width="6507*"/>
    </style:style>
    <style:style style:name="Tabla1.A1" style:family="table-cell">
      <style:table-cell-properties style:vertical-align="middle" fo:padding="0.049cm" fo:border="none"/>
    </style:style>
    <style:style style:name="Tabla2" style:family="table">
      <style:table-properties style:width="15.54cm" table:align="left"/>
    </style:style>
    <style:style style:name="Tabla2.A" style:family="table-column">
      <style:table-column-properties style:column-width="12.432cm"/>
    </style:style>
    <style:style style:name="Tabla2.B" style:family="table-column">
      <style:table-column-properties style:column-width="1.554cm"/>
    </style:style>
    <style:style style:name="Tabla2.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3" style:family="table">
      <style:table-properties style:width="14.658cm" table:align="left"/>
    </style:style>
    <style:style style:name="Tabla3.A" style:family="table-column">
      <style:table-column-properties style:column-width="11.726cm"/>
    </style:style>
    <style:style style:name="Tabla3.B" style:family="table-column">
      <style:table-column-properties style:column-width="1.466cm"/>
    </style:style>
    <style:style style:name="Tabla3.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136cm"/>
    </style:style>
    <style:style style:name="Tabla5.B" style:family="table-column">
      <style:table-column-properties style:column-width="14.362cm"/>
    </style:style>
    <style:style style:name="Tabla5.A1" style:family="table-cell">
      <style:table-cell-properties style:vertical-align="middle" fo:padding="0.049cm" fo:border="none"/>
    </style:style>
    <style:style style:name="Tabla6" style:family="table">
      <style:table-properties style:width="10.107cm" table:align="center"/>
    </style:style>
    <style:style style:name="Tabla6.A" style:family="table-column">
      <style:table-column-properties style:column-width="8.14cm"/>
    </style:style>
    <style:style style:name="Tabla6.B" style:family="table-column">
      <style:table-column-properties style:column-width="1.967cm"/>
    </style:style>
    <style:style style:name="Tabla6.A1" style:family="table-cell">
      <style:table-cell-properties style:vertical-align="middle" fo:background-color="#eeeeee" fo:padding="0.049cm" fo:border="none">
        <style:background-image/>
      </style:table-cell-properties>
    </style:style>
    <style:style style:name="Tabla6.A2" style:family="table-cell">
      <style:table-cell-properties style:vertical-align="middle" fo:padding="0.049cm" fo:border="none"/>
    </style:style>
    <style:style style:name="Tabla6.B2" style:family="table-cell" style:data-style-name="N0">
      <style:table-cell-properties style:vertical-align="middle" fo:padding="0.049cm" fo:border="none"/>
    </style:style>
    <style:style style:name="Tabla6.B6" style:family="table-cell" style:data-style-name="N0">
      <style:table-cell-properties style:vertical-align="middle" fo:background-color="#eeeeee" fo:padding="0.049cm" fo:border="none">
        <style:background-image/>
      </style:table-cell-properties>
    </style:style>
    <style:style style:name="Tabla7" style:family="table">
      <style:table-properties style:width="7.99cm" fo:margin-left="4.001cm" table:align="left"/>
    </style:style>
    <style:style style:name="Tabla7.A" style:family="table-column">
      <style:table-column-properties style:column-width="7.99cm"/>
    </style:style>
    <style:style style:name="Tabla7.A1" style:family="table-cell">
      <style:table-cell-properties fo:padding="0.049cm" fo:border="none"/>
    </style:style>
    <style:style style:name="Tabla8" style:family="table">
      <style:table-properties style:width="8.281cm" table:align="center"/>
    </style:style>
    <style:style style:name="Tabla8.A" style:family="table-column">
      <style:table-column-properties style:column-width="6.63cm"/>
    </style:style>
    <style:style style:name="Tabla8.B" style:family="table-column">
      <style:table-column-properties style:column-width="1.651cm"/>
    </style:style>
    <style:style style:name="Tabla8.A1" style:family="table-cell">
      <style:table-cell-properties style:vertical-align="middle" fo:background-color="#eeeeee" fo:padding="0.049cm" fo:border="none">
        <style:background-image/>
      </style:table-cell-properties>
    </style:style>
    <style:style style:name="Tabla8.A2" style:family="table-cell">
      <style:table-cell-properties style:vertical-align="middle" fo:padding="0.049cm" fo:border="none"/>
    </style:style>
    <style:style style:name="Tabla8.B2" style:family="table-cell" style:data-style-name="N103">
      <style:table-cell-properties style:vertical-align="middle" fo:padding="0.049cm" fo:border="none"/>
    </style:style>
    <style:style style:name="Tabla8.B5" style:family="table-cell" style:data-style-name="N103">
      <style:table-cell-properties style:vertical-align="middle" fo:background-color="#eeeeee" fo:padding="0.049cm" fo:border="none">
        <style:background-image/>
      </style:table-cell-properties>
    </style:style>
    <style:style style:name="Tabla9" style:family="table">
      <style:table-properties style:width="10.769cm" table:align="center"/>
    </style:style>
    <style:style style:name="Tabla9.A" style:family="table-column">
      <style:table-column-properties style:column-width="8.419cm"/>
    </style:style>
    <style:style style:name="Tabla9.B" style:family="table-column">
      <style:table-column-properties style:column-width="2.35cm"/>
    </style:style>
    <style:style style:name="Tabla9.A1" style:family="table-cell">
      <style:table-cell-properties style:vertical-align="middle" fo:background-color="#eeeeee" fo:padding="0.049cm" fo:border="none">
        <style:background-image/>
      </style:table-cell-properties>
    </style:style>
    <style:style style:name="Tabla9.A2" style:family="table-cell">
      <style:table-cell-properties style:vertical-align="middle" fo:padding="0.049cm" fo:border="none"/>
    </style:style>
    <style:style style:name="Tabla9.B2" style:family="table-cell" style:data-style-name="N8103">
      <style:table-cell-properties style:vertical-align="middle" fo:padding="0.049cm" fo:border="none"/>
    </style:style>
    <style:style style:name="Tabla9.B3" style:family="table-cell" style:data-style-name="N0">
      <style:table-cell-properties style:vertical-align="middle" fo:padding="0.049cm" fo:border="none"/>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1" fo:font-size="7pt" style:font-size-asian="7pt" style:font-size-complex="7pt"/>
    </style:style>
    <style:style style:name="P7" style:family="paragraph" style:parent-style-name="Table_20_Contents">
      <style:paragraph-properties fo:text-align="center" style:justify-single-word="false"/>
      <style:text-properties style:font-name="Arial1" fo:font-size="7pt" style:font-size-asian="7pt" style:font-size-complex="7pt"/>
    </style:style>
    <style:style style:name="P8" style:family="paragraph" style:parent-style-name="Table_20_Contents">
      <style:text-properties style:font-name="Arial1" fo:font-size="10pt"/>
    </style:style>
    <style:style style:name="P9" style:family="paragraph" style:parent-style-name="Table_20_Contents">
      <style:paragraph-properties fo:text-align="center" style:justify-single-word="false"/>
      <style:text-properties fo:color="#ffffff" style:font-name="Arial1" fo:font-size="7pt" style:font-size-asian="7pt" style:font-size-complex="7pt"/>
    </style:style>
    <style:style style:name="P10"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1"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2" style:family="paragraph" style:parent-style-name="Heading">
      <style:paragraph-properties>
        <style:tab-stops/>
      </style:paragraph-properties>
      <style:text-properties style:font-name="Arial1" fo:font-size="9pt" style:font-size-asian="9pt" style:font-size-complex="9pt"/>
    </style:style>
    <style:style style:name="P13" style:family="paragraph" style:parent-style-name="Text_20_body">
      <style:text-properties style:font-name="Arial1"/>
    </style:style>
    <style:style style:name="P14" style:family="paragraph" style:parent-style-name="Text_20_body">
      <style:text-properties style:font-name="Arial1" fo:font-size="10pt" style:font-size-asian="10pt" style:font-size-complex="10pt"/>
    </style:style>
    <style:style style:name="P15" style:family="paragraph" style:parent-style-name="Text_20_body">
      <style:paragraph-properties fo:text-align="justify" style:justify-single-word="false"/>
      <style:text-properties style:font-name="Arial1" fo:font-size="10pt"/>
    </style:style>
    <style:style style:name="P16" style:family="paragraph" style:parent-style-name="Text_20_body">
      <style:text-properties style:font-name="Arial1" fo:font-size="10pt" fo:font-weight="bold"/>
    </style:style>
    <style:style style:name="P17" style:family="paragraph" style:parent-style-name="Text_20_body">
      <style:paragraph-properties fo:text-align="center" style:justify-single-word="false"/>
      <style:text-properties style:font-name="Arial1" fo:font-size="10pt" fo:font-weight="bold"/>
    </style:style>
    <style:style style:name="P18" style:family="paragraph" style:parent-style-name="Text_20_body">
      <style:paragraph-properties fo:text-align="justify" style:justify-single-word="false"/>
      <style:text-properties style:font-name="Arial1" fo:font-size="10pt" fo:font-weight="bold" fo:background-color="#ffffff"/>
    </style:style>
    <style:style style:name="P19" style:family="paragraph" style:parent-style-name="Text_20_body">
      <style:paragraph-properties fo:text-align="justify" style:justify-single-word="false"/>
      <style:text-properties style:font-name="Arial1" fo:font-size="10pt" fo:font-weight="bold"/>
    </style:style>
    <style:style style:name="P20" style:family="paragraph" style:parent-style-name="Text_20_body">
      <style:paragraph-properties fo:text-align="justify" style:justify-single-word="false"/>
      <style:text-properties style:font-name="Arial1" fo:font-size="10pt" fo:background-color="#ffffff"/>
    </style:style>
    <style:style style:name="P21" style:family="paragraph" style:parent-style-name="Text_20_body">
      <style:text-properties style:font-name="Arial1" fo:font-size="7pt" style:font-size-asian="7pt" style:font-size-complex="7pt"/>
    </style:style>
    <style:style style:name="P22" style:family="paragraph" style:parent-style-name="Text_20_body">
      <style:paragraph-properties fo:text-align="justify" style:justify-single-word="false"/>
      <style:text-properties style:font-name="Arial1"/>
    </style:style>
    <style:style style:name="P23" style:family="paragraph" style:parent-style-name="Text_20_body">
      <style:paragraph-properties fo:text-align="justify" style:justify-single-word="false"/>
    </style:style>
    <style:style style:name="P24" style:family="paragraph" style:parent-style-name="Text_20_body">
      <style:text-properties fo:color="#000000" style:font-name="Arial1" fo:font-size="10pt"/>
    </style:style>
    <style:style style:name="P25" style:family="paragraph" style:parent-style-name="Text_20_body">
      <style:paragraph-properties fo:text-align="center" style:justify-single-word="false"/>
      <style:text-properties fo:color="#000000" style:font-name="Arial1" fo:font-size="10pt" fo:language="es" fo:country="ES" fo:font-weight="bold"/>
    </style:style>
    <style:style style:name="P26" style:family="paragraph" style:parent-style-name="Text_20_body">
      <style:paragraph-properties fo:text-align="justify" style:justify-single-word="false"/>
      <style:text-properties fo:color="#000000" style:font-name="Arial1" fo:font-size="10pt"/>
    </style:style>
    <style:style style:name="P27" style:family="paragraph" style:parent-style-name="Text_20_body">
      <style:paragraph-properties fo:text-align="center" style:justify-single-word="false"/>
      <style:text-properties fo:color="#000000" style:font-name="Arial1" fo:font-size="10pt" fo:font-weight="bold"/>
    </style:style>
    <style:style style:name="P28" style:family="paragraph" style:parent-style-name="Text_20_body">
      <style:paragraph-properties fo:text-align="justify" style:justify-single-word="false"/>
      <style:text-properties fo:font-variant="normal" fo:text-transform="none" fo:color="#000000" style:font-name="Arial1" fo:font-size="10pt" fo:language="es" fo:country="ES" fo:font-style="normal" fo:font-weight="normal"/>
    </style:style>
    <style:style style:name="P29" style:family="paragraph" style:parent-style-name="Text_20_body">
      <style:paragraph-properties fo:text-align="justify" style:justify-single-word="false"/>
      <style:text-properties fo:font-variant="normal" fo:text-transform="none" style:font-name="Arial1" fo:font-size="10pt" fo:font-style="normal" fo:background-color="#ffffff"/>
    </style:style>
    <style:style style:name="P30" style:family="paragraph" style:parent-style-name="Text_20_body">
      <style:paragraph-properties fo:text-align="justify" style:justify-single-word="false"/>
      <style:text-properties fo:font-variant="normal" fo:text-transform="none" style:font-name="Arial1" fo:font-size="10pt" fo:font-style="normal"/>
    </style:style>
    <style:style style:name="P31" style:family="paragraph" style:parent-style-name="Text_20_body">
      <style:paragraph-properties fo:text-align="justify" style:justify-single-word="false"/>
      <style:text-properties fo:color="#00000a" style:font-name="Arial1" fo:font-size="10pt"/>
    </style:style>
    <style:style style:name="P32" style:family="paragraph" style:parent-style-name="Text_20_body">
      <style:paragraph-properties fo:text-align="justify" style:justify-single-word="false"/>
      <style:text-properties fo:color="#00000a" style:font-name="Arial1" fo:font-size="10pt" fo:font-weight="bold"/>
    </style:style>
    <style:style style:name="P33" style:family="paragraph" style:parent-style-name="Text_20_body">
      <style:paragraph-properties fo:margin-left="1.244cm" fo:margin-right="1.244cm" fo:text-align="justify" style:justify-single-word="false" fo:text-indent="0cm" style:auto-text-indent="false"/>
    </style:style>
    <style:style style:name="P34" style:family="paragraph" style:parent-style-name="Text_20_body">
      <style:paragraph-properties fo:margin-left="1.244cm" fo:margin-right="1.244cm" fo:text-align="justify" style:justify-single-word="false" fo:text-indent="0cm" style:auto-text-indent="false"/>
      <style:text-properties fo:font-variant="normal" fo:text-transform="none" fo:color="#000000" style:font-name="Arial1" fo:font-size="9pt" fo:language="es" fo:country="ES" fo:font-style="italic" fo:font-weight="normal"/>
    </style:style>
    <style:style style:name="P35" style:family="paragraph" style:parent-style-name="Text_20_body">
      <style:paragraph-properties fo:margin-left="1.244cm" fo:margin-right="1.244cm" fo:text-align="justify" style:justify-single-word="false" fo:text-indent="0cm" style:auto-text-indent="false"/>
      <style:text-properties fo:font-variant="normal" fo:text-transform="none" fo:color="#000000" style:font-name="Arial1" fo:font-size="9pt" fo:font-style="italic" fo:font-weight="normal"/>
    </style:style>
    <style:style style:name="P36" style:family="paragraph" style:parent-style-name="Text_20_body">
      <style:paragraph-properties fo:margin-left="1.244cm" fo:margin-right="1.244cm" fo:text-align="justify" style:justify-single-word="false" fo:text-indent="0cm" style:auto-text-indent="false"/>
      <style:text-properties fo:font-variant="normal" fo:text-transform="none" style:font-name="Arial1" fo:font-size="9pt" fo:font-style="italic" fo:font-weight="normal"/>
    </style:style>
    <style:style style:name="P37" style:family="paragraph" style:parent-style-name="Text_20_body">
      <style:paragraph-properties fo:margin-left="1.244cm" fo:margin-right="1.244cm" fo:text-align="center" style:justify-single-word="false" fo:text-indent="0cm" style:auto-text-indent="false"/>
      <style:text-properties style:font-name="Arial1" fo:font-size="9pt" fo:font-style="italic" fo:font-weight="bold"/>
    </style:style>
    <style:style style:name="P38" style:family="paragraph" style:parent-style-name="Text_20_body">
      <style:paragraph-properties fo:margin-left="1.244cm" fo:margin-right="1.244cm" fo:text-align="justify" style:justify-single-word="false" fo:text-indent="0cm" style:auto-text-indent="false"/>
      <style:text-properties style:font-name="Arial1" fo:font-size="9pt" fo:font-style="italic"/>
    </style:style>
    <style:style style:name="P39" style:family="paragraph" style:parent-style-name="Text_20_body">
      <style:paragraph-properties fo:margin-left="1.244cm" fo:margin-right="1.244cm" fo:text-align="justify" style:justify-single-word="false" fo:text-indent="0cm" style:auto-text-indent="false"/>
      <style:text-properties style:font-name="Arial1" fo:font-size="9pt" fo:font-style="italic" fo:background-color="#ffff00"/>
    </style:style>
    <style:style style:name="P40" style:family="paragraph" style:parent-style-name="Text_20_body">
      <style:paragraph-properties fo:margin-left="1.244cm" fo:margin-right="1.244cm" fo:text-align="justify" style:justify-single-word="false" fo:text-indent="0cm" style:auto-text-indent="false"/>
      <style:text-properties style:font-name="Arial1" fo:font-size="9pt"/>
    </style:style>
    <style:style style:name="P41" style:family="paragraph" style:parent-style-name="Text_20_body">
      <style:paragraph-properties fo:margin-left="1.244cm" fo:margin-right="1.244cm" fo:text-align="justify" style:justify-single-word="false" fo:text-indent="0cm" style:auto-text-indent="false"/>
      <style:text-properties style:font-name="Arial1" fo:font-size="10pt"/>
    </style:style>
    <style:style style:name="P42" style:family="paragraph" style:parent-style-name="Text_20_body">
      <style:paragraph-properties fo:margin-left="1.244cm" fo:margin-right="1.244cm" fo:text-align="justify" style:justify-single-word="false" fo:text-indent="0cm" style:auto-text-indent="false"/>
      <style:text-properties fo:color="#000000" style:font-name="Arial1" fo:font-size="9pt" fo:font-style="italic"/>
    </style:style>
    <style:style style:name="P43" style:family="paragraph" style:parent-style-name="Text_20_body">
      <style:paragraph-properties fo:margin-left="1.244cm" fo:margin-right="1.244cm" fo:text-align="justify" style:justify-single-word="false" fo:text-indent="0cm" style:auto-text-indent="false" fo:padding="0cm" fo:border="none"/>
      <style:text-properties fo:font-variant="normal" fo:text-transform="none" style:font-name="Arial1" fo:font-size="9pt" fo:language="es" fo:country="ES" fo:font-style="italic" fo:font-weight="bold"/>
    </style:style>
    <style:style style:name="P44" style:family="paragraph" style:parent-style-name="Text_20_body">
      <style:paragraph-properties fo:margin-left="1.244cm" fo:margin-right="1.244cm" fo:text-align="justify" style:justify-single-word="false" fo:text-indent="0cm" style:auto-text-indent="false" fo:padding="0cm" fo:border="none"/>
      <style:text-properties fo:font-variant="normal" fo:text-transform="none" style:font-name="Arial1" fo:font-size="9pt" fo:font-style="italic" fo:font-weight="normal"/>
    </style:style>
    <style:style style:name="P45" style:family="paragraph" style:parent-style-name="Text_20_body">
      <style:paragraph-properties fo:margin-left="1.244cm" fo:margin-right="1.244cm" fo:text-align="justify" style:justify-single-word="false" fo:text-indent="0cm" style:auto-text-indent="false" fo:padding="0cm" fo:border="none"/>
      <style:text-properties fo:font-variant="normal" fo:text-transform="none" style:font-name="Arial1" fo:font-size="9pt" fo:font-style="italic" fo:font-weight="normal" fo:background-color="#ffff00"/>
    </style:style>
    <style:style style:name="P46" style:family="paragraph" style:parent-style-name="Text_20_body">
      <style:paragraph-properties fo:margin-left="0cm" fo:margin-right="1.244cm" fo:text-align="justify" style:justify-single-word="false" fo:text-indent="0cm" style:auto-text-indent="false"/>
    </style:style>
    <style:style style:name="P47" style:family="paragraph" style:parent-style-name="Text_20_body">
      <style:paragraph-properties fo:text-align="justify" style:justify-single-word="false" fo:padding="0cm" fo:border="none"/>
    </style:style>
    <style:style style:name="P48" style:family="paragraph" style:parent-style-name="Table_20_Contents">
      <style:paragraph-properties fo:margin-top="0cm" fo:margin-bottom="0.499cm" fo:text-align="center" style:justify-single-word="false" fo:padding="0.049cm" fo:border="0.002cm solid #000000"/>
      <style:text-properties style:font-name="Arial1" fo:font-size="8pt" fo:font-style="italic" fo:font-weight="bold"/>
    </style:style>
    <style:style style:name="P49" style:family="paragraph" style:parent-style-name="Table_20_Contents">
      <style:paragraph-properties fo:margin-top="0cm" fo:margin-bottom="0.499cm" fo:text-align="start" style:justify-single-word="false" fo:padding="0.049cm" fo:border="0.002cm solid #000000"/>
      <style:text-properties style:font-name="Arial1" fo:font-size="8pt" fo:font-style="italic" fo:font-weight="bold"/>
    </style:style>
    <style:style style:name="P50" style:family="paragraph" style:parent-style-name="Table_20_Contents">
      <style:paragraph-properties fo:margin-top="0cm" fo:margin-bottom="0.499cm" fo:text-align="end" style:justify-single-word="false" fo:padding="0.049cm" fo:border="0.002cm solid #000000"/>
      <style:text-properties style:font-name="Arial1" fo:font-size="8pt" fo:font-style="italic" fo:font-weight="bold"/>
    </style:style>
    <style:style style:name="P51" style:family="paragraph" style:parent-style-name="Table_20_Contents">
      <style:paragraph-properties fo:margin-top="0cm" fo:margin-bottom="0.499cm" fo:text-align="start" style:justify-single-word="false" fo:padding="0.049cm" fo:border="0.002cm solid #000000"/>
      <style:text-properties style:font-name="Arial1" fo:font-size="8pt" fo:font-style="italic"/>
    </style:style>
    <style:style style:name="P52" style:family="paragraph" style:parent-style-name="Table_20_Contents">
      <style:paragraph-properties fo:margin-top="0cm" fo:margin-bottom="0.499cm" fo:text-align="end" style:justify-single-word="false" fo:padding="0.049cm" fo:border="0.002cm solid #000000"/>
      <style:text-properties style:font-name="Arial1" fo:font-size="8pt" fo:font-style="italic"/>
    </style:style>
    <style:style style:name="P53" style:family="paragraph" style:parent-style-name="Table_20_Contents">
      <style:paragraph-properties fo:margin-top="0cm" fo:margin-bottom="0.499cm" fo:text-align="start" style:justify-single-word="false" fo:padding="0.049cm" fo:border="0.002cm solid #000000"/>
      <style:text-properties style:font-name="Arial1" fo:font-size="8pt" fo:font-style="italic" fo:font-weight="normal"/>
    </style:style>
    <style:style style:name="P54" style:family="paragraph" style:parent-style-name="Table_20_Contents">
      <style:paragraph-properties fo:margin-top="0cm" fo:margin-bottom="0.499cm" fo:text-align="end" style:justify-single-word="false" fo:padding="0.049cm" fo:border="0.002cm solid #000000"/>
      <style:text-properties style:font-name="Arial1" fo:font-size="8pt" fo:font-style="italic" fo:font-weight="normal"/>
    </style:style>
    <style:style style:name="P55" style:family="paragraph" style:parent-style-name="Table_20_Contents">
      <style:paragraph-properties fo:margin-top="0cm" fo:margin-bottom="0.499cm" fo:text-align="center" style:justify-single-word="false" fo:padding="0.101cm" fo:border="0.002cm solid #000000"/>
      <style:text-properties style:font-name="Arial1" fo:font-size="8pt" fo:font-style="italic"/>
    </style:style>
    <style:style style:name="P56" style:family="paragraph" style:parent-style-name="Text_20_body">
      <style:paragraph-properties fo:margin-left="0cm" fo:margin-right="0cm" fo:text-indent="1.058cm" style:auto-text-indent="false"/>
      <style:text-properties style:font-name="Arial1" fo:font-size="10pt"/>
    </style:style>
    <style:style style:name="P57" style:family="paragraph" style:parent-style-name="Text_20_body">
      <style:paragraph-properties fo:margin-left="2.011cm" fo:margin-right="2.011cm" fo:text-align="justify" style:justify-single-word="false" fo:text-indent="0cm" style:auto-text-indent="false"/>
      <style:text-properties style:font-name="Arial1" fo:font-size="8pt"/>
    </style:style>
    <style:style style:name="P58" style:family="paragraph" style:parent-style-name="Text_20_body">
      <style:paragraph-properties fo:margin-left="2.011cm" fo:margin-right="2.011cm" fo:text-align="justify" style:justify-single-word="false" fo:text-indent="0cm" style:auto-text-indent="false"/>
      <style:text-properties style:font-name="Arial1" fo:font-size="8pt" fo:font-style="italic" fo:font-weight="normal"/>
    </style:style>
    <style:style style:name="P59" style:family="paragraph" style:parent-style-name="Text_20_body">
      <style:paragraph-properties fo:margin-left="2.011cm" fo:margin-right="2.011cm" fo:text-align="justify" style:justify-single-word="false" fo:text-indent="0cm" style:auto-text-indent="false"/>
      <style:text-properties style:font-name="Arial1" fo:font-size="8pt" fo:font-style="italic"/>
    </style:style>
    <style:style style:name="P60" style:family="paragraph" style:parent-style-name="Text_20_body">
      <style:paragraph-properties fo:margin-left="2.011cm" fo:margin-right="2.011cm" fo:margin-top="0cm" fo:margin-bottom="0.238cm" fo:text-align="justify" style:justify-single-word="false" fo:text-indent="0cm" style:auto-text-indent="false"/>
      <style:text-properties fo:font-variant="normal" fo:text-transform="none" fo:color="#000000" style:font-name="Arial1" fo:font-size="10pt" fo:font-style="italic"/>
    </style:style>
    <style:style style:name="P61" style:family="paragraph" style:parent-style-name="Text_20_body">
      <style:paragraph-properties fo:margin-left="2.011cm" fo:margin-right="2.011cm" fo:margin-top="0cm" fo:margin-bottom="0.238cm" fo:text-align="justify" style:justify-single-word="false" fo:text-indent="0cm" style:auto-text-indent="false" fo:padding="0cm" fo:border="none"/>
      <style:text-properties fo:font-variant="normal" fo:text-transform="none" style:font-name="Arial1" fo:font-size="9pt" fo:font-style="italic" fo:font-weight="normal"/>
    </style:style>
    <style:style style:name="P62" style:family="paragraph" style:parent-style-name="Text_20_body">
      <style:paragraph-properties fo:margin-left="2.011cm" fo:margin-right="2.011cm" fo:text-align="justify" style:justify-single-word="false" fo:text-indent="0cm" style:auto-text-indent="false" fo:padding="0cm" fo:border="none"/>
      <style:text-properties style:font-name="Arial1" fo:font-size="10pt"/>
    </style:style>
    <style:style style:name="P63" style:family="paragraph" style:parent-style-name="Text_20_body">
      <style:paragraph-properties fo:margin-left="1.27cm" fo:margin-right="1.244cm" fo:text-align="justify" style:justify-single-word="false" fo:text-indent="0cm" style:auto-text-indent="false" fo:padding="0cm" fo:border="none"/>
      <style:text-properties fo:font-variant="normal" fo:text-transform="none" style:font-name="Arial1" fo:font-size="9pt" fo:font-style="italic" fo:font-weight="normal"/>
    </style:style>
    <style:style style:name="P64" style:family="paragraph" style:parent-style-name="Text_20_body" style:master-page-name="MP0">
      <style:paragraph-properties fo:text-align="center" style:justify-single-word="false" style:page-number="auto" fo:break-before="page"/>
      <style:text-properties fo:color="#000000" style:font-name="Arial1" fo:font-size="10pt" fo:font-weight="bold" style:font-size-asian="10pt" style:font-size-complex="10pt"/>
    </style:style>
    <style:style style:name="P65" style:family="paragraph" style:parent-style-name="Text_20_body">
      <style:text-properties style:font-name="Arial1" fo:font-size="10pt" fo:font-weight="normal" style:font-weight-asian="normal" style:font-weight-complex="normal"/>
    </style:style>
    <style:style style:name="P66" style:family="paragraph" style:parent-style-name="Text_20_body" style:list-style-name="L3">
      <style:paragraph-properties fo:text-align="justify" style:justify-single-word="false"/>
      <style:text-properties style:font-name="Arial1" fo:font-size="10pt"/>
    </style:style>
    <style:style style:name="P67" style:family="paragraph" style:parent-style-name="Text_20_body">
      <style:paragraph-properties fo:text-align="justify" style:justify-single-word="false"/>
      <style:text-properties style:font-name="Arial4" fo:font-size="10pt" style:font-size-asian="10pt" style:font-size-complex="10pt"/>
    </style:style>
    <style:style style:name="P68" style:family="paragraph" style:parent-style-name="Text_20_body" style:list-style-name="L1">
      <style:paragraph-properties fo:margin-left="0cm" fo:margin-right="1.244cm" fo:text-align="justify" style:justify-single-word="false" fo:text-indent="0cm" style:auto-text-indent="false"/>
      <style:text-properties style:font-name="Arial1" fo:font-size="9pt"/>
    </style:style>
    <style:style style:name="P69" style:family="paragraph" style:parent-style-name="Text_20_body" style:list-style-name="L2">
      <style:paragraph-properties fo:margin-left="0cm" fo:margin-right="1.244cm" fo:text-align="justify" style:justify-single-word="false" fo:text-indent="0cm" style:auto-text-indent="false"/>
      <style:text-properties style:font-name="Arial1" fo:font-size="9pt"/>
    </style:style>
    <style:style style:name="P70" style:family="paragraph" style:parent-style-name="Text_20_body" style:list-style-name="L1">
      <style:paragraph-properties fo:margin-left="0cm" fo:margin-right="1.244cm" fo:text-align="start" style:justify-single-word="false" fo:text-indent="0cm" style:auto-text-indent="false"/>
      <style:text-properties style:font-name="Arial1" fo:font-size="9pt"/>
    </style:style>
    <style:style style:name="P71" style:family="paragraph" style:parent-style-name="Text_20_body" style:list-style-name="L2">
      <style:paragraph-properties fo:margin-left="0cm" fo:margin-right="1.244cm" fo:text-align="justify" style:justify-single-word="false" fo:text-indent="0cm" style:auto-text-indent="false"/>
      <style:text-properties style:font-name="Arial1" fo:font-size="9pt" fo:font-style="italic"/>
    </style:style>
    <style:style style:name="P72" style:family="paragraph" style:parent-style-name="Text_20_body" style:list-style-name="L2">
      <style:paragraph-properties fo:margin-left="0cm" fo:margin-right="1.244cm" fo:text-align="justify" style:justify-single-word="false" fo:text-indent="0cm" style:auto-text-indent="false"/>
      <style:text-properties fo:color="#000000" style:font-name="Arial1" fo:font-size="9pt" fo:font-style="italic"/>
    </style:style>
    <style:style style:name="P73" style:family="paragraph" style:parent-style-name="Text_20_body" style:list-style-name="L2">
      <style:paragraph-properties fo:margin-left="0cm" fo:margin-right="1.244cm" fo:text-align="justify" style:justify-single-word="false" fo:text-indent="0cm" style:auto-text-indent="false"/>
      <style:text-properties fo:font-variant="normal" fo:text-transform="none" fo:color="#000000" style:font-name="Arial1" fo:font-size="9pt" fo:font-style="italic" fo:font-weight="normal"/>
    </style:style>
    <style:style style:name="P74" style:family="paragraph" style:parent-style-name="Text_20_body" style:list-style-name="L4">
      <style:paragraph-properties fo:margin-left="1.27cm" fo:margin-right="0cm" fo:text-align="justify" style:justify-single-word="false" fo:text-indent="0cm" style:auto-text-indent="false"/>
      <style:text-properties style:font-name="Arial1" fo:font-size="10pt"/>
    </style:style>
    <style:style style:name="P75" style:family="paragraph" style:parent-style-name="Standard">
      <style:paragraph-properties fo:text-align="center" style:justify-single-word="false"/>
      <style:text-properties style:font-name="Arial1" fo:font-size="9pt" fo:font-style="normal" style:text-underline-style="none" fo:font-weight="bold" fo:background-color="transparent" style:font-size-asian="9pt" style:font-style-asian="normal" style:font-weight-asian="bold" style:font-name-complex="Arial Narrow" style:font-size-complex="9pt" style:font-style-complex="normal" style:font-weight-complex="bold"/>
    </style:style>
    <style:style style:name="P76" style:family="paragraph" style:parent-style-name="Standard">
      <style:text-properties style:font-name="Arial1" fo:font-size="9pt" fo:font-style="normal" style:font-size-asian="9pt" style:font-style-asian="normal" style:font-size-complex="9pt" style:font-style-complex="normal"/>
    </style:style>
    <style:style style:name="P77" style:family="paragraph" style:parent-style-name="Standard">
      <style:paragraph-properties fo:text-align="justify" style:justify-single-word="false"/>
      <style:text-properties style:font-name="Arial1" fo:font-size="9pt" fo:font-style="normal" style:font-size-asian="9pt" style:font-style-asian="normal" style:font-size-complex="9pt" style:font-style-complex="normal"/>
    </style:style>
    <style:style style:name="P78" style:family="paragraph" style:parent-style-name="Standard">
      <style:paragraph-properties fo:text-align="center" style:justify-single-word="false"/>
      <style:text-properties style:font-name="Arial1" fo:font-size="9pt" fo:font-style="normal" style:font-size-asian="9pt" style:font-style-asian="normal" style:font-size-complex="9pt" style:font-style-complex="normal"/>
    </style:style>
    <style:style style:name="P79" style:family="paragraph" style:parent-style-name="Standard">
      <style:paragraph-properties fo:margin-left="0cm" fo:margin-right="0cm" fo:margin-top="0cm" fo:margin-bottom="0.212cm" fo:line-height="100%" fo:text-align="justify" style:justify-single-word="false" fo:orphans="2" fo:widows="2" fo:text-indent="1.251cm" style:auto-text-indent="false"/>
      <style:text-properties fo:color="#000000" style:font-name="Arial1" fo:font-size="9pt" fo:font-style="normal" fo:font-weight="bold" style:font-size-asian="9pt" style:font-style-asian="normal" style:font-weight-asian="normal" style:font-name-complex="Arial Narrow" style:font-size-complex="9pt" style:font-style-complex="normal" style:font-weight-complex="normal"/>
    </style:style>
    <style:style style:name="T1" style:family="text">
      <style:text-properties fo:font-size="8pt" fo:font-weight="bold" style:font-size-asian="8pt" style:font-weight-asian="bold" style:font-size-complex="8pt" style:font-weight-complex="bold"/>
    </style:style>
    <style:style style:name="T2" style:family="text">
      <style:text-properties fo:font-size="9pt"/>
    </style:style>
    <style:style style:name="T3" style:family="text">
      <style:text-properties fo:font-size="9pt" fo:font-style="italic"/>
    </style:style>
    <style:style style:name="T4" style:family="text">
      <style:text-properties fo:font-size="9pt" fo:font-style="italic" fo:font-weight="normal"/>
    </style:style>
    <style:style style:name="T5" style:family="text">
      <style:text-properties fo:font-size="9pt" fo:font-style="italic" fo:font-weight="bold"/>
    </style:style>
    <style:style style:name="T6" style:family="text">
      <style:text-properties fo:font-weight="bold"/>
    </style:style>
    <style:style style:name="T7" style:family="text">
      <style:text-properties fo:font-weight="bold" style:font-weight-asian="bold" style:font-weight-complex="bold"/>
    </style:style>
    <style:style style:name="T8" style:family="text">
      <style:text-properties style:text-underline-style="solid" style:text-underline-width="auto" style:text-underline-color="font-color"/>
    </style:style>
    <style:style style:name="T9" style:family="text">
      <style:text-properties style:text-underline-style="solid" style:text-underline-width="auto" style:text-underline-color="font-color" fo:font-weight="normal"/>
    </style:style>
    <style:style style:name="T10" style:family="text">
      <style:text-properties style:text-underline-style="solid" style:text-underline-width="auto" style:text-underline-color="font-color" fo:background-color="#ffffff"/>
    </style:style>
    <style:style style:name="T11" style:family="text">
      <style:text-properties fo:color="#ffffff" style:font-name="Arial1" fo:font-size="7pt" style:text-underline-style="solid" style:text-underline-width="auto" style:text-underline-color="font-color" style:font-size-asian="7pt" style:font-size-complex="7pt"/>
    </style:style>
    <style:style style:name="T12" style:family="text">
      <style:text-properties fo:language="es" fo:country="ES"/>
    </style:style>
    <style:style style:name="T13" style:family="text">
      <style:text-properties fo:language="es" fo:country="ES" fo:font-weight="bold"/>
    </style:style>
    <style:style style:name="T14" style:family="text">
      <style:text-properties fo:language="es" fo:country="ES" fo:font-weight="bold" fo:background-color="#ffffff"/>
    </style:style>
    <style:style style:name="T15" style:family="text">
      <style:text-properties fo:language="es" fo:country="ES" fo:font-weight="normal" fo:background-color="#ffffff"/>
    </style:style>
    <style:style style:name="T16" style:family="text">
      <style:text-properties fo:language="es" fo:country="ES" fo:background-color="#ffffff"/>
    </style:style>
    <style:style style:name="T17" style:family="text">
      <style:text-properties fo:language="es" fo:country="ES" fo:font-style="italic" fo:font-weight="bold"/>
    </style:style>
    <style:style style:name="T18" style:family="text">
      <style:text-properties fo:language="es" fo:country="ES" fo:font-style="italic" fo:font-weight="normal"/>
    </style:style>
    <style:style style:name="T19" style:family="text">
      <style:text-properties fo:font-weight="normal"/>
    </style:style>
    <style:style style:name="T20" style:family="text">
      <style:text-properties fo:color="#000000"/>
    </style:style>
    <style:style style:name="T21" style:family="text">
      <style:text-properties fo:color="#000000" fo:language="es" fo:country="ES"/>
    </style:style>
    <style:style style:name="T22" style:family="text">
      <style:text-properties fo:color="#000000" fo:language="es" fo:country="ES" fo:font-style="italic" fo:font-weight="normal"/>
    </style:style>
    <style:style style:name="T23" style:family="text">
      <style:text-properties fo:color="#000000" fo:language="es" fo:country="ES" fo:font-style="italic" fo:font-weight="bold"/>
    </style:style>
    <style:style style:name="T24" style:family="text">
      <style:text-properties fo:color="#000000" fo:language="es" fo:country="ES" fo:font-style="italic" style:text-underline-style="solid" style:text-underline-width="auto" style:text-underline-color="font-color" fo:font-weight="normal"/>
    </style:style>
    <style:style style:name="T25" style:family="text">
      <style:text-properties fo:color="#000000" fo:font-weight="normal"/>
    </style:style>
    <style:style style:name="T26" style:family="text">
      <style:text-properties fo:color="#000000" style:text-underline-style="solid" style:text-underline-width="auto" style:text-underline-color="font-color"/>
    </style:style>
    <style:style style:name="T27" style:family="text">
      <style:text-properties fo:color="#000000" fo:font-weight="bold"/>
    </style:style>
    <style:style style:name="T28" style:family="text">
      <style:text-properties fo:color="#000000" fo:font-style="italic"/>
    </style:style>
    <style:style style:name="T29" style:family="text">
      <style:text-properties fo:color="#000000" fo:font-style="italic" fo:font-weight="bold"/>
    </style:style>
    <style:style style:name="T30" style:family="text">
      <style:text-properties fo:color="#000000" fo:font-style="italic" fo:font-weight="normal"/>
    </style:style>
    <style:style style:name="T31" style:family="text">
      <style:text-properties fo:color="#000000" fo:font-style="italic" style:text-underline-style="solid" style:text-underline-width="auto" style:text-underline-color="font-color" fo:font-weight="normal"/>
    </style:style>
    <style:style style:name="T32" style:family="text">
      <style:text-properties fo:color="#000000" fo:font-style="italic" style:text-underline-style="solid" style:text-underline-width="auto" style:text-underline-color="font-color" fo:font-weight="bold"/>
    </style:style>
    <style:style style:name="T33" style:family="text">
      <style:text-properties fo:color="#000000" fo:font-size="9pt" fo:language="es" fo:country="ES" fo:font-style="italic" fo:font-weight="normal"/>
    </style:style>
    <style:style style:name="T34" style:family="text">
      <style:text-properties fo:color="#000000" fo:font-size="9pt" fo:font-style="italic" fo:font-weight="normal"/>
    </style:style>
    <style:style style:name="T35" style:family="text">
      <style:text-properties fo:color="#000000" style:font-name="Arial1" fo:font-size="9pt" fo:language="es" fo:country="ES" fo:font-style="italic" fo:font-weight="bold"/>
    </style:style>
    <style:style style:name="T36" style:family="text">
      <style:text-properties fo:color="#000000" style:font-name="Arial1" fo:font-size="9pt" fo:language="es" fo:country="ES" fo:font-style="italic" fo:font-weight="normal"/>
    </style:style>
    <style:style style:name="T37" style:family="text">
      <style:text-properties fo:color="#000000" style:font-name="Arial1" fo:font-size="9pt" fo:font-style="italic"/>
    </style:style>
    <style:style style:name="T38" style:family="text">
      <style:text-properties fo:color="#000000" style:font-name="Arial1" fo:font-size="10pt"/>
    </style:style>
    <style:style style:name="T39" style:family="text">
      <style:text-properties fo:font-variant="normal" fo:text-transform="none"/>
    </style:style>
    <style:style style:name="T40" style:family="text">
      <style:text-properties fo:font-variant="normal" fo:text-transform="none" fo:color="#000000"/>
    </style:style>
    <style:style style:name="T41" style:family="text">
      <style:text-properties fo:font-variant="normal" fo:text-transform="none" fo:color="#000000" fo:language="es" fo:country="ES" fo:font-style="normal"/>
    </style:style>
    <style:style style:name="T42" style:family="text">
      <style:text-properties fo:font-variant="normal" fo:text-transform="none" fo:color="#000000" fo:language="es" fo:country="ES" fo:font-style="normal" fo:font-weight="bold"/>
    </style:style>
    <style:style style:name="T43" style:family="text">
      <style:text-properties fo:font-variant="normal" fo:text-transform="none" fo:color="#000000" fo:language="es" fo:country="ES" fo:font-style="normal" fo:font-weight="normal"/>
    </style:style>
    <style:style style:name="T44" style:family="text">
      <style:text-properties fo:font-variant="normal" fo:text-transform="none" fo:color="#000000" fo:font-size="10pt" fo:language="es" fo:country="ES" fo:font-style="normal" fo:font-weight="normal"/>
    </style:style>
    <style:style style:name="T45" style:family="text">
      <style:text-properties fo:font-variant="normal" fo:text-transform="none" fo:color="#000000" fo:font-size="10pt" fo:language="es" fo:country="ES" fo:font-style="normal" fo:font-weight="bold"/>
    </style:style>
    <style:style style:name="T46" style:family="text">
      <style:text-properties fo:font-variant="normal" fo:text-transform="none" fo:color="#000000" fo:font-style="italic" fo:font-weight="normal"/>
    </style:style>
    <style:style style:name="T47" style:family="text">
      <style:text-properties fo:font-variant="normal" fo:text-transform="none" fo:color="#000000" fo:font-style="italic" fo:font-weight="bold"/>
    </style:style>
    <style:style style:name="T48" style:family="text">
      <style:text-properties fo:font-variant="normal" fo:text-transform="none" fo:color="#000000" fo:font-style="italic" style:text-underline-style="solid" style:text-underline-width="auto" style:text-underline-color="font-color" fo:font-weight="normal"/>
    </style:style>
    <style:style style:name="T49" style:family="text">
      <style:text-properties fo:font-variant="normal" fo:text-transform="none" fo:color="#000000" fo:font-size="9pt" fo:font-style="italic" fo:font-weight="normal"/>
    </style:style>
    <style:style style:name="T50" style:family="text">
      <style:text-properties fo:font-variant="normal" fo:text-transform="none" fo:color="#000000" fo:font-style="normal" fo:font-weight="normal"/>
    </style:style>
    <style:style style:name="T51" style:family="text">
      <style:text-properties fo:font-variant="normal" fo:text-transform="none" fo:color="#000000" style:font-name="Arial1" fo:font-size="10pt" fo:language="es" fo:country="ES" fo:font-style="normal" fo:font-weight="normal"/>
    </style:style>
    <style:style style:name="T52" style:family="text">
      <style:text-properties fo:font-variant="normal" fo:text-transform="none" fo:color="#000000" style:font-name="Arial1" fo:font-size="10pt" fo:language="es" fo:country="ES" fo:font-style="normal" fo:font-weight="bold"/>
    </style:style>
    <style:style style:name="T53" style:family="text">
      <style:text-properties fo:font-variant="normal" fo:text-transform="none" fo:font-style="normal"/>
    </style:style>
    <style:style style:name="T54" style:family="text">
      <style:text-properties fo:font-variant="normal" fo:text-transform="none" fo:font-style="normal" fo:font-weight="bold"/>
    </style:style>
    <style:style style:name="T55" style:family="text">
      <style:text-properties fo:font-variant="normal" fo:text-transform="none" fo:font-style="normal" fo:font-weight="normal"/>
    </style:style>
    <style:style style:name="T56" style:family="text">
      <style:text-properties fo:font-variant="normal" fo:text-transform="none" style:font-name="Arial1" fo:font-size="10pt"/>
    </style:style>
    <style:style style:name="T57" style:family="text">
      <style:text-properties fo:font-variant="normal" fo:text-transform="none" style:font-name="Arial1" fo:font-size="10pt" fo:font-style="normal"/>
    </style:style>
    <style:style style:name="T58" style:family="text">
      <style:text-properties fo:font-variant="normal" fo:text-transform="none" style:font-name="Arial1" fo:font-size="10pt" fo:font-style="normal" fo:font-weight="bold"/>
    </style:style>
    <style:style style:name="T59" style:family="text">
      <style:text-properties fo:font-variant="normal" fo:text-transform="none" style:font-name="Arial1" fo:font-size="10pt" fo:font-style="normal" fo:font-weight="normal"/>
    </style:style>
    <style:style style:name="T60" style:family="text">
      <style:text-properties fo:font-variant="normal" fo:text-transform="none" style:font-name="Arial1" fo:font-size="10pt" fo:font-style="normal" style:text-underline-style="solid" style:text-underline-width="auto" style:text-underline-color="font-color" fo:font-weight="normal"/>
    </style:style>
    <style:style style:name="T61" style:family="text">
      <style:text-properties fo:font-variant="normal" fo:text-transform="none" style:font-name="Arial1" fo:font-size="10pt" fo:language="es" fo:country="ES" fo:font-style="normal" fo:font-weight="normal"/>
    </style:style>
    <style:style style:name="T62" style:family="text">
      <style:text-properties fo:font-variant="normal" fo:text-transform="none" style:font-name="Arial1" fo:font-size="10pt" fo:language="es" fo:country="ES" fo:font-style="normal" fo:font-weight="bold"/>
    </style:style>
    <style:style style:name="T63" style:family="text">
      <style:text-properties fo:font-variant="normal" fo:text-transform="none" style:font-name="Arial1" fo:font-size="10pt" fo:language="es" fo:country="ES" fo:font-style="normal" style:text-underline-style="solid" style:text-underline-width="auto" style:text-underline-color="font-color" fo:font-weight="normal"/>
    </style:style>
    <style:style style:name="T64" style:family="text">
      <style:text-properties fo:font-variant="normal" fo:text-transform="none" style:font-name="Arial1" fo:font-size="10pt" fo:language="zxx" fo:country="none" fo:font-style="normal" style:text-underline-style="solid" style:text-underline-width="auto" style:text-underline-color="font-color" fo:font-weight="normal"/>
    </style:style>
    <style:style style:name="T65" style:family="text">
      <style:text-properties fo:background-color="#ffffff"/>
    </style:style>
    <style:style style:name="T66" style:family="text">
      <style:text-properties fo:color="#111111"/>
    </style:style>
    <style:style style:name="T67" style:family="text">
      <style:text-properties fo:color="#111111" fo:language="es" fo:country="ES" fo:font-weight="bold"/>
    </style:style>
    <style:style style:name="T68" style:family="text">
      <style:text-properties fo:color="#111111" fo:language="es" fo:country="ES" fo:font-style="italic" fo:font-weight="bold"/>
    </style:style>
    <style:style style:name="T69" style:family="text">
      <style:text-properties fo:color="#111111" fo:font-weight="bold"/>
    </style:style>
    <style:style style:name="T70" style:family="text">
      <style:text-properties fo:color="#111111" fo:font-weight="normal"/>
    </style:style>
    <style:style style:name="T71" style:family="text">
      <style:text-properties fo:color="#00000a"/>
    </style:style>
    <style:style style:name="T72" style:family="text">
      <style:text-properties fo:color="#00000a" fo:font-weight="bold"/>
    </style:style>
    <style:style style:name="T73" style:family="text">
      <style:text-properties fo:color="#00000a" style:text-underline-style="solid" style:text-underline-width="auto" style:text-underline-color="font-color"/>
    </style:style>
    <style:style style:name="T74" style:family="text">
      <style:text-properties fo:font-size="10pt" fo:language="es" fo:country="ES" fo:font-weight="bold"/>
    </style:style>
    <style:style style:name="T75" style:family="text">
      <style:text-properties fo:font-size="10pt" fo:language="es" fo:country="ES" fo:font-weight="normal"/>
    </style:style>
    <style:style style:name="T76" style:family="text">
      <style:text-properties style:font-name="Arial1"/>
    </style:style>
    <style:style style:name="T77" style:family="text">
      <style:text-properties style:font-name="Arial1" fo:font-size="10pt"/>
    </style:style>
    <style:style style:name="T78" style:family="text">
      <style:text-properties style:font-name="Arial1" fo:font-size="10pt" fo:font-weight="bold"/>
    </style:style>
    <style:style style:name="T79" style:family="text">
      <style:text-properties style:font-name="Arial1" fo:font-size="10pt" style:text-underline-style="solid" style:text-underline-width="auto" style:text-underline-color="font-color"/>
    </style:style>
    <style:style style:name="T80" style:family="text">
      <style:text-properties style:font-name="Arial1" fo:font-size="10pt" fo:font-weight="normal"/>
    </style:style>
    <style:style style:name="T81" style:family="text">
      <style:text-properties style:font-name="Arial1" fo:font-size="7pt" style:font-size-asian="7pt" style:font-size-complex="7pt"/>
    </style:style>
    <style:style style:name="T82" style:family="text">
      <style:text-properties style:font-name="Arial1" fo:font-size="7pt" style:text-underline-style="solid" style:text-underline-width="auto" style:text-underline-color="font-color" style:font-size-asian="7pt" style:font-size-complex="7pt"/>
    </style:style>
    <style:style style:name="T83" style:family="text">
      <style:text-properties style:font-name="Arial1" style:text-underline-style="solid" style:text-underline-width="auto" style:text-underline-color="font-color"/>
    </style:style>
    <style:style style:name="T84" style:family="text">
      <style:text-properties style:font-name="Arial1" fo:font-size="9pt"/>
    </style:style>
    <style:style style:name="T85" style:family="text">
      <style:text-properties style:font-name="Arial1" fo:font-size="9pt" fo:font-style="italic"/>
    </style:style>
    <style:style style:name="T86" style:family="text">
      <style:text-properties style:font-name="Arial1" fo:font-size="9pt" fo:font-style="italic" fo:font-weight="bold"/>
    </style:style>
    <style:style style:name="T87" style:family="text">
      <style:text-properties style:font-name="Arial1" fo:font-size="9pt" fo:font-style="italic" fo:font-weight="normal"/>
    </style:style>
    <style:style style:name="T88" style:family="text">
      <style:text-properties style:font-name="Arial1" fo:font-size="9pt" fo:language="es" fo:country="ES" fo:font-style="italic" fo:font-weight="bold"/>
    </style:style>
    <style:style style:name="T89" style:family="text">
      <style:text-properties fo:font-style="italic"/>
    </style:style>
    <style:style style:name="T90" style:family="text">
      <style:text-properties fo:font-style="italic" fo:font-weight="bold"/>
    </style:style>
    <style:style style:name="T91" style:family="text">
      <style:text-properties fo:font-style="italic" fo:font-weight="normal"/>
    </style:style>
    <style:style style:name="T92" style:family="text">
      <style:text-properties fo:font-style="italic" fo:font-weight="normal" fo:background-color="#ffffff"/>
    </style:style>
    <style:style style:name="T93" style:family="text">
      <style:text-properties fo:font-style="italic" style:text-underline-style="solid" style:text-underline-width="auto" style:text-underline-color="font-color"/>
    </style:style>
    <style:style style:name="T94" style:family="text">
      <style:text-properties fo:font-style="italic" style:text-underline-style="solid" style:text-underline-width="auto" style:text-underline-color="font-color" fo:font-weight="normal"/>
    </style:style>
    <style:style style:name="T95" style:family="text">
      <style:text-properties style:font-name="Arial4"/>
    </style:style>
    <style:style style:name="T96" style:family="text">
      <style:text-properties style:font-name="Arial4" fo:font-weight="normal"/>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number:number-style style:name="N103">
      <number:number number:decimal-places="0" number:min-integer-digits="0" number:display-factor="1000"/>
    </number:number-style>
    <number:number-style style:name="N8103" number:language="es" number:country="ES">
      <number:number number:decimal-places="0" number:min-integer-digits="0" number:display-factor="1000"/>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4">ACTA DE LA SESIÓN EXTRAORDINARIA CELEBRADA POR EL PLENO DE LA CORPORACIÓN DEL ILUSTRE AYUNTAMIENTO DE MOGÁN EL DÍA 12 DE DICIEMBRE DE 2024</text:p>
      <text:p text:style-name="P23"><text:span text:style-name="T77"><text:line-break/>En el Salón de Sesiones de la Casa Consistorial de Mogán, siendo las diez horas del día </text:span><text:span text:style-name="Strong_20_Emphasis"><text:span text:style-name="T78">12</text:span></text:span><text:span text:style-name="T77"> </text:span><text:span text:style-name="T78">de diciembre de 2024,</text:span><text:span text:style-name="T77"> se reúne el Pleno de la Corporación Municipal bajo la presidencia de la Alcaldesa-Presidenta, doña Onalia Bueno García, y con la asistencia de los señores Concejales que al margen se expresan, al objeto de celebrar </text:span><text:span text:style-name="T78">sesión extraordinaria</text:span><text:span text:style-name="T77"> para la que habían sido convocados previa y reglamentariamente. </text:span></text:p>
      <text:p text:style-name="P15">Actúa el secretario general accidental de la Corporación, don David Chao Castro, que da fe del acto.</text:p>
      <text:p text:style-name="P65">SRES. Y SRAS. ASISTENTES</text:p>
      <text:p text:style-name="Text_20_body"><text:span text:style-name="Strong_20_Emphasis"><text:span text:style-name="T81">ALCALDE</text:span></text:span></text:p>
      <table:table table:name="Tabla1" table:style-name="Tabla1">
        <table:table-column table:style-name="Tabla1.A"/>
        <table:table-column table:style-name="Tabla1.B"/>
        <table:table-column table:style-name="Tabla1.C"/>
        <table:table-row>
          <table:table-cell table:style-name="Tabla1.A1" office:value-type="string">
            <text:p text:style-name="Table_20_Contents"><text:span text:style-name="Strong_20_Emphasis"><text:span text:style-name="T82">Nombre</text:span></text:span></text:p>
          </table:table-cell>
          <table:table-cell table:style-name="Tabla1.A1" office:value-type="string">
            <text:p text:style-name="P5"><text:span text:style-name="Strong_20_Emphasis"><text:span text:style-name="T82">Asiste</text:span></text:span></text:p>
          </table:table-cell>
          <table:table-cell table:style-name="Tabla1.A1" office:value-type="string">
            <text:p text:style-name="P5"><text:span text:style-name="Strong_20_Emphasis"><text:span text:style-name="T82">Partido</text:span></text:span></text:p>
          </table:table-cell>
        </table:table-row>
        <table:table-row>
          <table:table-cell table:style-name="Tabla1.A1" office:value-type="string">
            <text:p text:style-name="P6">ONALIA BUENO GARCÍA</text:p>
          </table:table-cell>
          <table:table-cell table:style-name="Tabla1.A1" office:value-type="string">
            <text:p text:style-name="P7">Sí</text:p>
          </table:table-cell>
          <table:table-cell table:style-name="Tabla1.A1" office:value-type="string">
            <text:p text:style-name="P6"/>
          </table:table-cell>
        </table:table-row>
      </table:table>
      <text:p text:style-name="Text_20_body"><text:span text:style-name="Strong_20_Emphasis"><text:span text:style-name="T81"/></text:span></text:p>
      <text:p text:style-name="Text_20_body"><text:span text:style-name="Strong_20_Emphasis"><text:span text:style-name="T81">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82">Nombre</text:span></text:span></text:p>
          </table:table-cell>
          <table:table-cell table:style-name="Tabla2.A1" office:value-type="string">
            <text:p text:style-name="P5"><text:span text:style-name="Strong_20_Emphasis"><text:span text:style-name="T82">Asiste</text:span></text:span></text:p>
          </table:table-cell>
          <table:table-cell table:style-name="Tabla2.A1" office:value-type="string">
            <text:p text:style-name="P5"><text:span text:style-name="Strong_20_Emphasis"><text:span text:style-name="T82">Partido</text:span></text:span></text:p>
          </table:table-cell>
        </table:table-row>
        <table:table-row>
          <table:table-cell table:style-name="Tabla2.A1" office:value-type="string">
            <text:p text:style-name="P6">JUAN MENCEY NAVARRO ROMERO</text:p>
          </table:table-cell>
          <table:table-cell table:style-name="Tabla2.A1" office:value-type="string">
            <text:p text:style-name="P7">Sí</text:p>
          </table:table-cell>
          <table:table-cell table:style-name="Tabla2.A1" office:value-type="string">
            <text:p text:style-name="P6"/>
          </table:table-cell>
        </table:table-row>
        <table:table-row>
          <table:table-cell table:style-name="Tabla2.A1" office:value-type="string">
            <text:p text:style-name="P6">JUAN ERNESTO HERNANDEZ CRUZ</text:p>
          </table:table-cell>
          <table:table-cell table:style-name="Tabla2.A1" office:value-type="string">
            <text:p text:style-name="P7">Sí</text:p>
          </table:table-cell>
          <table:table-cell table:style-name="Tabla2.A1" office:value-type="string">
            <text:p text:style-name="P6"/>
          </table:table-cell>
        </table:table-row>
        <table:table-row>
          <table:table-cell table:style-name="Tabla2.A1" office:value-type="string">
            <text:p text:style-name="P6">TANIA DEL PINO ALONSO PEREZ</text:p>
          </table:table-cell>
          <table:table-cell table:style-name="Tabla2.A1" office:value-type="string">
            <text:p text:style-name="P7">Sí</text:p>
          </table:table-cell>
          <table:table-cell table:style-name="Tabla2.A1" office:value-type="string">
            <text:p text:style-name="P6"/>
          </table:table-cell>
        </table:table-row>
        <table:table-row>
          <table:table-cell table:style-name="Tabla2.A1" office:value-type="string">
            <text:p text:style-name="P6">LUIS MIGUEL BECERRA ANDRE</text:p>
          </table:table-cell>
          <table:table-cell table:style-name="Tabla2.A1" office:value-type="string">
            <text:p text:style-name="P7">Sí</text:p>
          </table:table-cell>
          <table:table-cell table:style-name="Tabla2.A1" office:value-type="string">
            <text:p text:style-name="P6"/>
          </table:table-cell>
        </table:table-row>
        <table:table-row>
          <table:table-cell table:style-name="Tabla2.A1" office:value-type="string">
            <text:p text:style-name="P6">CONSUELO DIAZ LEON</text:p>
          </table:table-cell>
          <table:table-cell table:style-name="Tabla2.A1" office:value-type="string">
            <text:p text:style-name="P7">Sí</text:p>
          </table:table-cell>
          <table:table-cell table:style-name="Tabla2.A1" office:value-type="string">
            <text:p text:style-name="P6"/>
          </table:table-cell>
        </table:table-row>
        <table:table-row>
          <table:table-cell table:style-name="Tabla2.A1" office:value-type="string">
            <text:p text:style-name="P6">VICTOR GUTIERREZ NAVARRO</text:p>
          </table:table-cell>
          <table:table-cell table:style-name="Tabla2.A1" office:value-type="string">
            <text:p text:style-name="P7">Sí</text:p>
          </table:table-cell>
          <table:table-cell table:style-name="Tabla2.A1" office:value-type="string">
            <text:p text:style-name="P6"/>
          </table:table-cell>
        </table:table-row>
        <table:table-row>
          <table:table-cell table:style-name="Tabla2.A1" office:value-type="string">
            <text:p text:style-name="P6">WILIAN CRISTOFE GARCIA JIMENEZ</text:p>
          </table:table-cell>
          <table:table-cell table:style-name="Tabla2.A1" office:value-type="string">
            <text:p text:style-name="P7">Sí</text:p>
          </table:table-cell>
          <table:table-cell table:style-name="Tabla2.A1" office:value-type="string">
            <text:p text:style-name="P6"/>
          </table:table-cell>
        </table:table-row>
        <table:table-row>
          <table:table-cell table:style-name="Tabla2.A1" office:value-type="string">
            <text:p text:style-name="P6">MENCEY SANTANA RODRIGUEZ.</text:p>
          </table:table-cell>
          <table:table-cell table:style-name="Tabla2.A1" office:value-type="string">
            <text:p text:style-name="P7">Sí</text:p>
          </table:table-cell>
          <table:table-cell table:style-name="Tabla2.A1" office:value-type="string">
            <text:p text:style-name="P6"/>
          </table:table-cell>
        </table:table-row>
        <table:table-row>
          <table:table-cell table:style-name="Tabla2.A1" office:value-type="string">
            <text:p text:style-name="P6">EMILY DEL CARMEN QUINTANA RAMIREZ</text:p>
          </table:table-cell>
          <table:table-cell table:style-name="Tabla2.A1" office:value-type="string">
            <text:p text:style-name="P7">Sí</text:p>
          </table:table-cell>
          <table:table-cell table:style-name="Tabla2.A1" office:value-type="string">
            <text:p text:style-name="P6"/>
          </table:table-cell>
        </table:table-row>
        <table:table-row>
          <table:table-cell table:style-name="Tabla2.A1" office:value-type="string">
            <text:p text:style-name="P6">RAICO GUERRA RODRIGUEZ</text:p>
          </table:table-cell>
          <table:table-cell table:style-name="Tabla2.A1" office:value-type="string">
            <text:p text:style-name="P7">Sí</text:p>
          </table:table-cell>
          <table:table-cell table:style-name="Tabla2.A1" office:value-type="string">
            <text:p text:style-name="P6"/>
          </table:table-cell>
        </table:table-row>
        <table:table-row>
          <table:table-cell table:style-name="Tabla2.A1" office:value-type="string">
            <text:p text:style-name="P6">JOSUE HERNANDEZ DELGADO</text:p>
          </table:table-cell>
          <table:table-cell table:style-name="Tabla2.A1" office:value-type="string">
            <text:p text:style-name="P7">Sí</text:p>
          </table:table-cell>
          <table:table-cell table:style-name="Tabla2.A1" office:value-type="string">
            <text:p text:style-name="P6"/>
          </table:table-cell>
        </table:table-row>
        <table:table-row>
          <table:table-cell table:style-name="Tabla2.A1" office:value-type="string">
            <text:p text:style-name="P6">JUANA TERESA VEGA JIMENEZ</text:p>
          </table:table-cell>
          <table:table-cell table:style-name="Tabla2.A1" office:value-type="string">
            <text:p text:style-name="P7">Sí</text:p>
          </table:table-cell>
          <table:table-cell table:style-name="Tabla2.A1" office:value-type="string">
            <text:p text:style-name="P6"/>
          </table:table-cell>
        </table:table-row>
        <table:table-row>
          <table:table-cell table:style-name="Tabla2.A1" office:value-type="string">
            <text:p text:style-name="P6">MINERVA OLIVA MARTEL.</text:p>
          </table:table-cell>
          <table:table-cell table:style-name="Tabla2.A1" office:value-type="string">
            <text:p text:style-name="P7">Sí</text:p>
          </table:table-cell>
          <table:table-cell table:style-name="Tabla2.A1" office:value-type="string">
            <text:p text:style-name="P6"/>
          </table:table-cell>
        </table:table-row>
        <table:table-row>
          <table:table-cell table:style-name="Tabla2.A1" office:value-type="string">
            <text:p text:style-name="P6">GRIMANESA ARTILES OLIVA</text:p>
          </table:table-cell>
          <table:table-cell table:style-name="Tabla2.A1" office:value-type="string">
            <text:p text:style-name="P7">Sí</text:p>
          </table:table-cell>
          <table:table-cell table:style-name="Tabla2.A1" office:value-type="string">
            <text:p text:style-name="P6"/>
          </table:table-cell>
        </table:table-row>
        <table:table-row>
          <table:table-cell table:style-name="Tabla2.A1" office:value-type="string">
            <text:p text:style-name="P6">YAIZA LLOVELL HERNANDEZ</text:p>
          </table:table-cell>
          <table:table-cell table:style-name="Tabla2.A1" office:value-type="string">
            <text:p text:style-name="P7">Sí</text:p>
          </table:table-cell>
          <table:table-cell table:style-name="Tabla2.A1" office:value-type="string">
            <text:p text:style-name="P6"/>
          </table:table-cell>
        </table:table-row>
        <table:table-row>
          <table:table-cell table:style-name="Tabla2.A1" office:value-type="string">
            <text:p text:style-name="P6">NEFTALI DE JESUS SABINA DENIZ</text:p>
          </table:table-cell>
          <table:table-cell table:style-name="Tabla2.A1" office:value-type="string">
            <text:p text:style-name="P7">Sí</text:p>
          </table:table-cell>
          <table:table-cell table:style-name="Tabla2.A1" office:value-type="string">
            <text:p text:style-name="P6"/>
          </table:table-cell>
        </table:table-row>
        <table:table-row>
          <table:table-cell table:style-name="Tabla2.A1" office:value-type="string">
            <text:p text:style-name="P6">JULIAN ARTEMI ARTILES MORALEDA</text:p>
          </table:table-cell>
          <table:table-cell table:style-name="Tabla2.A1" office:value-type="string">
            <text:p text:style-name="P7">Sí</text:p>
          </table:table-cell>
          <table:table-cell table:style-name="Tabla2.A1" office:value-type="string">
            <text:p text:style-name="P7">PSOE</text:p>
          </table:table-cell>
        </table:table-row>
        <table:table-row>
          <table:table-cell table:style-name="Tabla2.A1" office:value-type="string">
            <text:p text:style-name="P6">DOLORES MONDEJAR NAVARRO</text:p>
          </table:table-cell>
          <table:table-cell table:style-name="Tabla2.A1" office:value-type="string">
            <text:p text:style-name="P7">Sí</text:p>
          </table:table-cell>
          <table:table-cell table:style-name="Tabla2.A1" office:value-type="string">
            <text:p text:style-name="P7">PSOE</text:p>
          </table:table-cell>
        </table:table-row>
        <table:table-row>
          <table:table-cell table:style-name="Tabla2.A1" office:value-type="string">
            <text:p text:style-name="P6">JOSE JAVIER ROMERO ALONSO</text:p>
          </table:table-cell>
          <table:table-cell table:style-name="Tabla2.A1" office:value-type="string">
            <text:p text:style-name="P7">No</text:p>
          </table:table-cell>
          <table:table-cell table:style-name="Tabla2.A1" office:value-type="string">
            <text:p text:style-name="P7">NC-FAC</text:p>
          </table:table-cell>
        </table:table-row>
        <table:table-row>
          <table:table-cell table:style-name="Tabla2.A1" office:value-type="string">
            <text:p text:style-name="P6">JUAN MANUEL GABELLA GONZALEZ</text:p>
          </table:table-cell>
          <table:table-cell table:style-name="Tabla2.A1" office:value-type="string">
            <text:p text:style-name="P7">Sí</text:p>
          </table:table-cell>
          <table:table-cell table:style-name="Tabla2.A1" office:value-type="string">
            <text:p text:style-name="P7">NC-FAC</text:p>
          </table:table-cell>
        </table:table-row>
      </table:table>
      <text:p text:style-name="P21"/>
      <text:p text:style-name="Text_20_body"><text:span text:style-name="Strong_20_Emphasis"><text:span text:style-name="T81">INTERVENCIÓN</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82">Nombre</text:span></text:span></text:p>
          </table:table-cell>
          <table:table-cell table:style-name="Tabla4.A1" office:value-type="string">
            <text:p text:style-name="P5"><text:span text:style-name="Strong_20_Emphasis"><text:span text:style-name="T82">Asiste</text:span></text:span></text:p>
          </table:table-cell>
          <table:table-cell table:style-name="Tabla4.A1" office:value-type="string">
            <text:p text:style-name="P5"><text:span text:style-name="Strong_20_Emphasis"><text:span text:style-name="T11">Partido</text:span></text:span></text:p>
          </table:table-cell>
        </table:table-row>
        <table:table-row>
          <table:table-cell table:style-name="Tabla4.A1" office:value-type="string">
            <text:p text:style-name="P6">GONZALO MARTÍNEZ LÁZARO</text:p>
          </table:table-cell>
          <table:table-cell table:style-name="Tabla4.A1" office:value-type="string">
            <text:p text:style-name="P7">Sí</text:p>
          </table:table-cell>
          <table:table-cell table:style-name="Tabla4.A1" office:value-type="string">
            <text:p text:style-name="P9">.</text:p>
          </table:table-cell>
        </table:table-row>
      </table:table>
      <text:p text:style-name="P21"/>
      <text:p text:style-name="Text_20_body"><text:span text:style-name="Strong_20_Emphasis"><text:span text:style-name="T81">SECRETARIO</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82">Nombre</text:span></text:span></text:p>
          </table:table-cell>
          <table:table-cell table:style-name="Tabla3.A1" office:value-type="string">
            <text:p text:style-name="P5"><text:span text:style-name="Strong_20_Emphasis"><text:span text:style-name="T82">Asiste</text:span></text:span></text:p>
          </table:table-cell>
          <table:table-cell table:style-name="Tabla3.A1" office:value-type="string">
            <text:p text:style-name="P5"><text:span text:style-name="Strong_20_Emphasis"><text:span text:style-name="T11">Partido</text:span></text:span></text:p>
          </table:table-cell>
        </table:table-row>
        <table:table-row>
          <table:table-cell table:style-name="Tabla3.A1" office:value-type="string">
            <text:p text:style-name="P6">DAVID CHAO CASTRO</text:p>
          </table:table-cell>
          <table:table-cell table:style-name="Tabla3.A1" office:value-type="string">
            <text:p text:style-name="P7">Sí</text:p>
          </table:table-cell>
          <table:table-cell table:style-name="Tabla3.A1" office:value-type="string">
            <text:p text:style-name="P9">.</text:p>
          </table:table-cell>
        </table:table-row>
      </table:table>
      <text:p text:style-name="P21"/>
      <text:p text:style-name="P56">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77">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79">Nº Orden</text:span></text:span></text:p>
          </table:table-cell>
          <table:table-cell table:style-name="Tabla5.A1" office:value-type="string">
            <text:p text:style-name="Table_20_Contents"><text:span text:style-name="Strong_20_Emphasis"><text:span text:style-name="T79">Expresión del asunto</text:span></text:span></text:p>
          </table:table-cell>
        </table:table-row>
        <table:table-row>
          <table:table-cell table:style-name="Tabla5.A1" office:value-type="string">
            <text:p text:style-name="P8">Punto 1º</text:p>
          </table:table-cell>
          <table:table-cell table:style-name="Tabla5.A1" office:value-type="string">
            <text:p text:style-name="P8">Expte. 17115/2024. Aprobación inicial de la Ordenanza Fiscal Reguladora de la tasa por servicios y realización de actividades derivadas de la acción turística y la obligación de sostenibilidad.</text:p>
          </table:table-cell>
        </table:table-row>
      </table:table>
      <text:p text:style-name="Text_20_body"><text:soft-page-break/><text:span text:style-name="T76"><text:line-break/><text:tab/></text:span><text:span text:style-name="Strong_20_Emphasis"><text:span text:style-name="T79">1.-Expte. 17115/2024. Aprobación inicial de la Ordenanza Fiscal Reguladora de la tasa por servicios y realización de actividades derivadas de la acción turística y la obligación de sostenibilidad.</text:span></text:span><text:span text:style-name="T83"> </text:span></text:p>
      <text:p text:style-name="P24">Por mi el secretario, se da cuenta de la propuesta, cuyo tenor literal es el siguiente:</text:p>
      <text:p text:style-name="P22"><text:span text:style-name="T74">“DOÑA ONALIA BUENO GARCÍA</text:span><text:span text:style-name="T75">, Alcaldesa-Presidenta de este Ilustre Ayuntamiento de Mogán</text:span><text:span text:style-name="T44">, tengo a bien emitir la siguiente </text:span><text:span text:style-name="T45">PROPUESTA </text:span><text:span text:style-name="T44">sobre la base de los siguientes</text:span></text:p>
      <text:p text:style-name="P25">ANTECEDENTES DE HECHO</text:p>
      <text:p text:style-name="P23"><text:span text:style-name="T78">PRIMERO.-</text:span><text:span text:style-name="T77"> Visto que en fecha 15 </text:span><text:span text:style-name="T80">de noviembre de 2024</text:span><text:span text:style-name="T77"> se dicta Providencia de Alcaldía, con C.S.V. nº </text:span><text:a xlink:type="simple" xlink:href="https://oat.mogan.es:8448/ventanilla/web/validacionFirmas.do?opcion=1&amp;modo=3&amp;csv=c006754aa9020f0eb3807e81350b09173" office:name="c006754aa9020f0eb3807e81350b09173" text:style-name="Internet_20_link" text:visited-style-name="Visited_20_Internet_20_Link"><text:span text:style-name="T77">c006754aa9020f0eb3807e81350b09173</text:span></text:a><text:span text:style-name="T77">, que literalmente dice:</text:span></text:p>
      <text:p text:style-name="P34">«El turismo es la actividad económica que más impacto genera en términos de ingresos, empleo y actividad en la Comunidad Autónoma Canaria, convirtiéndose en el recurso principal del archipiélago.</text:p>
      <text:p text:style-name="P34">La actividad turística ha impulsado el progreso económico y social de las Islas Canarias, pero también ha exigido que las instituciones públicas proporcionen y mantengan infraestructuras adecuadas para hacer frente al incremento de visitantes y garantizar experiencias de calidad.</text:p>
      <text:p text:style-name="P34">Es, pues, este innegable desarrollo del turismo en nuestras islas el que conduce a la indiscutible conveniencia de proporcionar soluciones a las peculiares necesidades de gestión de los servicios públicos por parte de los municipios turísticos que se ven actualmente sobrepasados en sus intentos de dar cobertura a unos servicios cada vez más complejos y en constante crecimiento, partiendo de una estructura básica diseñada en el marco de un régimen municipal uniforme.</text:p>
      <text:p text:style-name="P34">Partiendo de tales premisas, se observa que las administraciones locales de los municipios considerados turísticos requieren, para el desarrollo de sus obligaciones para con la ciudadanía, la correcta ejecución de cuantas acciones se estimen oportunas en el marco de las competencias locales que, en el caso de los municipios con mayor carga turística, deben adaptarse, además, a un modelo de planificación consecuente con las características elementales de sectores de territorio con alta densidad de visitantes.</text:p>
      <text:p text:style-name="P34">Es en base a lo anterior, que en uso de las competencias locales reconocidas por el artículo 106 de la Ley 7/1985, de 2 de abril, Reguladora de las Bases del Régimen Local y de conformidad con lo dispuesto en el artículo 20 en relación con los artículos 15 a 19 del Texto Refundido de la Ley Reguladora de las Haciendas Locales, aprobado por el Real Decreto Legislativo 2/2004, de 5 de marzo, en aras del equilibrio económico y la autonomía y suficiencia financieras de esta entidad,</text:p>
      <text:p text:style-name="P37">DISPONGO</text:p>
      <text:p text:style-name="P38"><text:span text:style-name="T13">PRIMERO.-</text:span> <text:span text:style-name="T12">Incoar el procedimiento de aprobación de la Ordenanza Fiscal Reguladora de la tasa por servicios y realización de actividades derivadas de la acción turística y la obligación d</text:span><text:span text:style-name="T21">e sostenibilidad, </text:span><text:span text:style-name="T12">con arreglo a lo previsto en el Texto Refundido de la Ley Reguladora de las Haciendas Locales, aprobado por Real Decreto Legislativo 2/2004, de 5 de marzo.</text:span></text:p>
      <text:p text:style-name="P38"><text:span text:style-name="T14">SEGUNDO.-</text:span><text:span text:style-name="T65"> </text:span><text:span text:style-name="T16">Que se de traslado a Mogán Gestión Municipal, S.L.; sociedad que, como medio propio personificado del Ayuntamiento de Mogán, tiene encargada la prestación del servicio de asesoría jurídica en materia tributaria, recaudatoria y concursal a los efectos de que realice una memoria justificativa sobre la necesidad de la aprobación de la Ordenanza Fiscal Reguladora de la tasa por servicios y realización de actividades derivadas de la acción turística y la obligación de sostenibilidad.</text:span></text:p>
      <text:p text:style-name="P39"><text:span text:style-name="T14">TERCERO.- </text:span><text:span text:style-name="T16">Que se </text:span><text:span text:style-name="T15">emita informe técnico económico-financiero sobre la aprobación de la Ordenanza Fiscal Reguladora de la tasa por servicios y realización de actividades derivadas de la acción turística y la obligación de sostenibilidad.</text:span></text:p>
      <text:p text:style-name="P40"><text:span text:style-name="T90">CUARTO.- </text:span><text:span text:style-name="T89">Que se emita informe jurídico sobre la legislación aplicable al caso y la adecuación a la misma del proyecto propuesto para acuerdo.»</text:span></text:p>
      <text:p text:style-name="P46"><text:span text:style-name="T58">SEGUNDO.- </text:span><text:span text:style-name="T59">Visto que con fecha 27 de noviembre de 2024 se emite </text:span><text:span text:style-name="T60">memoria justificativa</text:span><text:span text:style-name="T56"> </text:span><text:span text:style-name="T59">sobre la necesidad de la aprobación de la </text:span><text:span text:style-name="T61">Ordenanza Fiscal Reguladora de la tasa por servicios y realización de actividades derivadas de la acción turística y la obligación d</text:span><text:span text:style-name="T51">e sostenibilidad, véase C.S.V. nº </text:span><text:a xlink:type="simple" xlink:href="https://oat.mogan.es:8448/ventanilla/web/validacionFirmas.do?opcion=1&amp;modo=3&amp;csv=d006754aa90d1b084b807e82000b0d3aF" office:name="d006754aa90d1b084b807e82000b0d3aF" text:style-name="Internet_20_link" text:visited-style-name="Visited_20_Internet_20_Link"><text:span text:style-name="T57">d006754aa90d1b084b807e82000b0d3aF</text:span></text:a><text:span text:style-name="T51">, firmada por D. Eduardo Álamo Perera, en su condición de Director General de la entidad Mogán Gestión Municipal, S.L., medio propio personificado del Ayuntamiento de Mogán, que tiene encomendada la prestación del servicio de Asesoría Jurídica en materia tributaria, recaudatoria y concursal durante el ejercicio 2024, en virtud del Acuerdo de la Junta de Gobierno Local de fecha 28 de diciembre de 2023. </text:span></text:p>
      <text:p text:style-name="P28">En dicha memoria se abordan todos los aspectos sustanciales jurídicos, técnicos, económicos y sociales para el establecimiento y ordenación de la presente tasa, incorporando así mismo un proyecto de Ordenanza Fiscal como Anexo I.</text:p>
      <text:p text:style-name="P46"><text:soft-page-break/><text:span text:style-name="T58">TERCERO.- </text:span><text:span text:style-name="T59">Visto que con fecha 28 de noviembre de 2024, se emite </text:span><text:span text:style-name="T60">informe técnico económico</text:span><text:span text:style-name="T59">, véase C.S.V. nº </text:span><text:a xlink:type="simple" xlink:href="https://oat.mogan.es:8448/ventanilla/web/validacionFirmas.do?opcion=1&amp;modo=3&amp;csv=O006754aa91d1c0056407e80e80b0727Y" office:name="O006754aa91d1c0056407e80e80b0727Y" text:style-name="Internet_20_link" text:visited-style-name="Visited_20_Internet_20_Link"><text:span text:style-name="T59">O006754aa91d1c0056407e80e80b0727Y</text:span></text:a><text:span text:style-name="T59">, firmado por Dña. Beatriz Delgado Santana, en su condición de funcionaria municipal adscrita a la Unidad Administrativa de Intervención, de cuyo tenor literal se desprende, en síntesis, lo siguiente:</text:span></text:p>
      <text:p text:style-name="P40"><text:span text:style-name="T91">«[...]</text:span><text:span text:style-name="T68">INFORME TÉCNICO-ECONÓMICO</text:span></text:p>
      <text:p text:style-name="P38"><text:span text:style-name="T67">PRIMERO</text:span><text:span text:style-name="T13">.-</text:span> <text:span text:style-name="T12">El motivo que fundamenta el establecimiento de la tasa que se pretende acometer, no es otro que paliar los efectos provocados por la acción turística y la obligación de sostenibilidad en los servicios y actividades del Ilustre Ayuntamiento de Mogán, cuyos costes han sido asumidos por esta entidad, al no encontrarse los costes de dichos servicios y actividades financiados en su totalidad por otra tasa o tributo.</text:span></text:p>
      <text:p text:style-name="P38">El importe de la tasa no podrá exceder, en su conjunto, del coste real o previsible del servicio o actividad de que se trate o, en su defecto, el valor de la prestación recibida, de conformidad con el artículo 24.2 del TRLRHL.</text:p>
      <text:p text:style-name="P38">Para la determinación del coste real o previsible se tomarán en consideración los costes directos y costes indirectos inclusive los de carácter financiero, amortización del inmovilizado, así como los costes necesarios para garantizar el mantenimiento y desarrollo razonable del servicio o actividad.</text:p>
      <text:p text:style-name="P38"><text:span text:style-name="T6">SEGUNDO.- </text:span>Para la determinación del coste real o previsible y conforme al artículo 24.2 del TRLRHL, <text:span text:style-name="T25">el Director General de la empresa municipal Mogán Gestión Municipal, S.L., en su memoria, r</text:span>ealiza un estudio de los gastos de los servicios y actividades públicas que se ven afectadas por la acción turística y la obligación de sostenibilidad, desglosados en: economía circular, ciclo integral del agua, promoción e información turística, sostenibilidad, promoción de la actividad cultural e histórico-artística y del sector primario y política económica-fiscal.</text:p>
      <text:p text:style-name="P38">En la memoria se analizan los gastos afectados que están previstos en el presupuesto municipal del ejercicio 2024 y se imputan al cálculo de la tasa aquellos que están relacionados con la actividad turística, detrayéndose los ingresos previstos, ya sea de tributos propios y/o de subvenciones, siendo el resumen de los costes imputados, los desglosados en la siguiente tabla:</text:p>
      <table:table table:name="Tabla6" table:style-name="Tabla6">
        <table:table-column table:style-name="Tabla6.A"/>
        <table:table-column table:style-name="Tabla6.B"/>
        <table:table-row>
          <table:table-cell table:style-name="Tabla6.A1" office:value-type="string">
            <text:p text:style-name="P48">Gastos imputables a la tasa</text:p>
          </table:table-cell>
          <table:table-cell table:style-name="Tabla6.A1" office:value-type="string">
            <text:p text:style-name="P48">Importe</text:p>
          </table:table-cell>
        </table:table-row>
        <table:table-row>
          <table:table-cell table:style-name="Tabla6.A2" office:value-type="string">
            <text:p text:style-name="P51">Economía Circular</text:p>
          </table:table-cell>
          <table:table-cell table:style-name="Tabla6.B2" office:value-type="float" office:value="1385810.88875">
            <text:p text:style-name="P52">1385810,89</text:p>
          </table:table-cell>
        </table:table-row>
        <table:table-row>
          <table:table-cell table:style-name="Tabla6.A2" office:value-type="string">
            <text:p text:style-name="P51">Ciclo Integral del Agua</text:p>
          </table:table-cell>
          <table:table-cell table:style-name="Tabla6.B2" office:value-type="float" office:value="1020688.5593">
            <text:p text:style-name="P52">1020688,56</text:p>
          </table:table-cell>
        </table:table-row>
        <table:table-row>
          <table:table-cell table:style-name="Tabla6.A2" office:value-type="string">
            <text:p text:style-name="P51">Promoción e Información Turística</text:p>
          </table:table-cell>
          <table:table-cell table:style-name="Tabla6.B2" office:value-type="float" office:value="257776.05">
            <text:p text:style-name="P52">257776,05</text:p>
          </table:table-cell>
        </table:table-row>
        <table:table-row>
          <table:table-cell table:style-name="Tabla6.A2" office:value-type="string">
            <text:p text:style-name="P51">Sostenibilidad, Promoción de la Actividad cultural e histórico-artístico y del sector primario</text:p>
          </table:table-cell>
          <table:table-cell table:style-name="Tabla6.B2" office:value-type="float" office:value="52126.9">
            <text:p text:style-name="P52">52126,9</text:p>
          </table:table-cell>
        </table:table-row>
        <table:table-row>
          <table:table-cell table:style-name="Tabla6.A1" office:value-type="string">
            <text:p text:style-name="P49">Total</text:p>
          </table:table-cell>
          <table:table-cell table:style-name="Tabla6.B6" office:value-type="float" office:value="2716402.39805">
            <text:p text:style-name="P50">2716402,4</text:p>
          </table:table-cell>
        </table:table-row>
      </table:table>
      <text:p text:style-name="P38"><text:span text:style-name="T69">TERCERO.-</text:span><text:span text:style-name="T66"> </text:span><text:span text:style-name="T70">Una vez determinado el coste del servicio, deberá procederse a fijar la cuantía de las tasas. </text:span>Como recoge el TRLRHL, el importe de las tasas por la prestación de un servicio o por la realización de una actividad debe cumplir el principio de equivalencia, de manera que no podrá exceder, <text:span text:style-name="T8">en su conjunto</text:span>, del coste real o previsible del servicio o actividad de que se trate o, en su defecto, del valor de la prestación recibida, verificándose la siguiente premisa:</text:p>
      <table:table table:name="Tabla7" table:style-name="Tabla7">
        <table:table-column table:style-name="Tabla7.A"/>
        <table:table-row>
          <table:table-cell table:style-name="Tabla7.A1" office:value-type="string">
            <text:p text:style-name="P55">COSTE PREVISTO</text:p>
            <text:p text:style-name="P55">&gt;= 1</text:p>
            <text:p text:style-name="P55">INGRESO PREVISTO</text:p>
          </table:table-cell>
        </table:table-row>
      </table:table>
      <text:p text:style-name="P38">Para ello, se distribuye proporcionalmente la carga de los costes, entre la población de derecho, población vinculada y población turística. El resultado, determinará aquellos costes reales y <text:soft-page-break/>efectivos que son derivados de la acción turística y de la obligación de sostenibilidad y que servirán de base para la determinación de la base imponible. Los cálculos que se han realizado son los que, en síntesis, se muestran a continuación:</text:p>
      <text:p text:style-name="P38">En primer lugar se desglosan los datos demográficos del municipio de Mogán, en los siguientes términos:</text:p>
      <table:table table:name="Tabla8" table:style-name="Tabla8">
        <table:table-column table:style-name="Tabla8.A"/>
        <table:table-column table:style-name="Tabla8.B"/>
        <table:table-row>
          <table:table-cell table:style-name="Tabla8.A1" table:number-columns-spanned="2" office:value-type="string">
            <text:p text:style-name="P48">Datos demográficos</text:p>
          </table:table-cell>
          <table:covered-table-cell/>
        </table:table-row>
        <table:table-row>
          <table:table-cell table:style-name="Tabla8.A2" office:value-type="string">
            <text:p text:style-name="P53">Población de derecho (residentes)</text:p>
          </table:table-cell>
          <table:table-cell table:style-name="Tabla8.B2" office:value-type="float" office:value="21175">
            <text:p text:style-name="P52">21</text:p>
          </table:table-cell>
        </table:table-row>
        <table:table-row>
          <table:table-cell table:style-name="Tabla8.A2" office:value-type="string">
            <text:p text:style-name="P53">Población vinculada no residente</text:p>
          </table:table-cell>
          <table:table-cell table:style-name="Tabla8.B2" office:value-type="float" office:value="5465">
            <text:p text:style-name="P52">5</text:p>
          </table:table-cell>
        </table:table-row>
        <table:table-row>
          <table:table-cell table:style-name="Tabla8.A2" office:value-type="string">
            <text:p text:style-name="P53">Población turística</text:p>
          </table:table-cell>
          <table:table-cell table:style-name="Tabla8.B2" office:value-type="float" office:value="21574.546386484">
            <text:p text:style-name="P52">22</text:p>
          </table:table-cell>
        </table:table-row>
        <table:table-row>
          <table:table-cell table:style-name="Tabla8.A1" office:value-type="string">
            <text:p text:style-name="P48">Total</text:p>
          </table:table-cell>
          <table:table-cell table:style-name="Tabla8.B5" office:value-type="float" office:value="48214.546386484">
            <text:p text:style-name="P50">48</text:p>
          </table:table-cell>
        </table:table-row>
      </table:table>
      <text:p text:style-name="P42">En segundo lugar se procede a calcular los costes imputables a la población total y a la acción turística, resultando lo siguiente:</text:p>
      <table:table table:name="Tabla9" table:style-name="Tabla9">
        <table:table-column table:style-name="Tabla9.A"/>
        <table:table-column table:style-name="Tabla9.B"/>
        <table:table-row>
          <table:table-cell table:style-name="Tabla9.A1" table:number-columns-spanned="2" office:value-type="string">
            <text:p text:style-name="P48">Costes Imputables a la población total</text:p>
          </table:table-cell>
          <table:covered-table-cell/>
        </table:table-row>
        <table:table-row>
          <table:table-cell table:style-name="Tabla9.A2" office:value-type="string">
            <text:p text:style-name="P53">Población Total (100%)</text:p>
          </table:table-cell>
          <table:table-cell table:style-name="Tabla9.B2" office:value-type="float" office:value="48215">
            <text:p text:style-name="P54">48</text:p>
          </table:table-cell>
        </table:table-row>
        <table:table-row>
          <table:table-cell table:style-name="Tabla9.A2" office:value-type="string">
            <text:p text:style-name="P53">Costes totales (100 %)</text:p>
          </table:table-cell>
          <table:table-cell table:style-name="Tabla9.B3" office:value-type="float" office:value="2716402.4">
            <text:p text:style-name="P54">2716402,4</text:p>
          </table:table-cell>
        </table:table-row>
        <table:table-row>
          <table:table-cell table:style-name="Tabla9.A2" office:value-type="string">
            <text:p text:style-name="P53">Costes totales por día (100%)</text:p>
          </table:table-cell>
          <table:table-cell table:style-name="Tabla9.A2" office:value-type="string">
            <text:p text:style-name="P54">7.442,20 /día</text:p>
          </table:table-cell>
        </table:table-row>
        <table:table-row>
          <table:table-cell table:style-name="Tabla9.A2" office:value-type="string">
            <text:p text:style-name="P53">Distribución costes en el total de la población<text:line-break/>(Costes por persona/día) (100%)</text:p>
          </table:table-cell>
          <table:table-cell table:style-name="Tabla9.A2" office:value-type="string">
            <text:p text:style-name="P54">0,15 /día</text:p>
          </table:table-cell>
        </table:table-row>
        <table:table-row>
          <table:table-cell table:style-name="Tabla9.A1" table:number-columns-spanned="2" office:value-type="string">
            <text:p text:style-name="P48">Costes Imputables a la acción turística</text:p>
          </table:table-cell>
          <table:covered-table-cell/>
        </table:table-row>
        <table:table-row>
          <table:table-cell table:style-name="Tabla9.A2" office:value-type="string">
            <text:p text:style-name="P53">Población Turística<text:line-break/>(% Sobre el total)</text:p>
          </table:table-cell>
          <table:table-cell table:style-name="Tabla9.A2" office:value-type="string">
            <text:p text:style-name="P54">21.575 (44,75 %)</text:p>
          </table:table-cell>
        </table:table-row>
        <table:table-row>
          <table:table-cell table:style-name="Tabla9.A2" office:value-type="string">
            <text:p text:style-name="P53">Total costes derivados de la acción turística.<text:line-break/>(44,75% sobre el Total)</text:p>
          </table:table-cell>
          <table:table-cell table:style-name="Tabla9.B3" office:value-type="float" office:value="1215590.07">
            <text:p text:style-name="P54">1215590,07</text:p>
          </table:table-cell>
        </table:table-row>
        <table:table-row>
          <table:table-cell table:style-name="Tabla9.A2" office:value-type="string">
            <text:p text:style-name="P53">Distribución costes en la población turística al 44,75%<text:line-break/>(Costes por turista/día)</text:p>
          </table:table-cell>
          <table:table-cell table:style-name="Tabla9.A2" office:value-type="string">
            <text:p text:style-name="P54">3.330,38 /día</text:p>
          </table:table-cell>
        </table:table-row>
        <table:table-row>
          <table:table-cell table:style-name="Tabla9.A2" office:value-type="string">
            <text:p text:style-name="P53">Distribución costes en el total de la población turística (Costes por turista/día)</text:p>
          </table:table-cell>
          <table:table-cell table:style-name="Tabla9.A2" office:value-type="string">
            <text:p text:style-name="P54">0,15 /día</text:p>
          </table:table-cell>
        </table:table-row>
      </table:table>
      <text:p text:style-name="P40"><text:span text:style-name="T22">En ese contexto, considerando el estudio de los costes de los servicios y actividades, se acredita el cumplimiento del principio de equivalencia, toda vez que, en caso de darse una prestación o realización del total de unidades de servicio previstas, la recaudación de la misma no supera el coste previsible de los servicios y actividades sometidos a la misma, calculado desde la cuota tributaria fijada en la presente tasa, que asciende a la cantidad de </text:span>0,15 /día y por turista.<text:span text:style-name="T91">»</text:span></text:p>
      <text:p text:style-name="P41">Al citado informe se adjunta como anexo I borrador de la Ordenanza Fiscal, en su integridad.</text:p>
      <text:p text:style-name="P47"><text:span text:style-name="T62">CUARTO.- </text:span><text:span text:style-name="T61">Visto que con fecha 28 de noviembre de 2024, se emite </text:span><text:span text:style-name="T63">informe jurídico</text:span><text:span text:style-name="T61">, véase C.S.V. nº </text:span><text:a xlink:type="simple" xlink:href="https://oat.mogan.es:8448/ventanilla/web/validacionFirmas.do?opcion=1&amp;modo=3&amp;csv=O006754aa91d1c0056407e80e80b0727Y" office:name="H006754aa91f1c13af707e81f30b0800m" text:style-name="Internet_20_link" text:visited-style-name="Visited_20_Internet_20_Link"><text:span text:style-name="T64">H006754aa91f1c13af707e81f30b0800m</text:span></text:a><text:span text:style-name="T61">, firmado por Dña. Ana Cristina Díaz Alonso, Funcionaria municipal, Letrada, Responsable de la Unidad Administrativa de Asesoría Jurídica, según Decreto 4322/2022, de 6 de septiembre, de cuyo tenor literal se desprende, en síntesis, lo siguiente:</text:span></text:p>
      <text:p text:style-name="P43">«[] CONSIDERACIONES JURÍDICAS</text:p>
      <text:p text:style-name="P40"><text:soft-page-break/><text:span text:style-name="T90">PRIMERA.- </text:span><text:span text:style-name="T91">Es objeto del presente informe jurídico la determinación de la legislación aplicable y el procedimiento a seguir para el establecimiento de la </text:span><text:span text:style-name="T17">Ordenanza Fiscal Reguladora de la tasa por servicios y realización de actividades derivadas de la acción turística y la obligación d</text:span><text:span text:style-name="T23">e sostenibilidad</text:span><text:span text:style-name="T22">, así como la adecuación al ordenamiento jurídico del proyecto propuesto para aprobación.</text:span></text:p>
      <text:p text:style-name="P40"><text:span text:style-name="T23">SEGUNDA.- </text:span><text:span text:style-name="T22">En lo que respecta a la </text:span><text:span text:style-name="T24">legislación aplicable</text:span><text:span text:style-name="T20"> </text:span><text:span text:style-name="T22">resultan los siguientes textos normativos:</text:span></text:p>
      <text:list xml:id="list2251985930403065038" text:style-name="L1">
        <text:list-item>
          <text:p text:style-name="P68"><text:span text:style-name="T28">Constitución Española (en adelante, </text:span><text:span text:style-name="T29">CE</text:span><text:span text:style-name="T30">).</text:span></text:p>
        </text:list-item>
        <text:list-item>
          <text:p text:style-name="P68"><text:span text:style-name="T28">Ley 7/1985, de 2 de abril, Reguladora de las Bases del Régimen Local (en adelante, </text:span><text:span text:style-name="T29">LRBRL</text:span><text:span text:style-name="T28">).</text:span></text:p>
        </text:list-item>
        <text:list-item>
          <text:p text:style-name="P68"><text:span text:style-name="T28">Real decreto legislativo 781/1986 de 18 de abril, por el que se aprueba el texto refundido de las disposiciones legales vigentes en materia de régimen local (en adelante, </text:span><text:span text:style-name="T29">TRRL</text:span><text:span text:style-name="T28">).</text:span></text:p>
        </text:list-item>
        <text:list-item>
          <text:p text:style-name="P68"><text:span text:style-name="T28">Ley 39/2015, de 1 de octubre, del Procedimiento Administrativo Común de las Administraciones Públicas (en adelante, </text:span><text:span text:style-name="T29">LPACAP</text:span><text:span text:style-name="T28">).</text:span></text:p>
        </text:list-item>
        <text:list-item>
          <text:p text:style-name="P68"><text:span text:style-name="T28">Ley 40/2015, de 1 de octubre, de Régimen Jurídico del Sector Público (en adelante, </text:span><text:span text:style-name="T29">LRJSP</text:span><text:span text:style-name="T28">).</text:span></text:p>
        </text:list-item>
        <text:list-item>
          <text:p text:style-name="P68"><text:span text:style-name="T46">Ley 8/1989, de 13 de abril, de Tasas y Precios Públicos (en adelante, </text:span><text:span text:style-name="T47">LTPP</text:span><text:span text:style-name="T46">).</text:span></text:p>
        </text:list-item>
        <text:list-item>
          <text:p text:style-name="P70"><text:span text:style-name="T46">Ley 58/2003, de 17 de diciembre, General Tributaria (en adelante, </text:span><text:span text:style-name="T47">LGT</text:span><text:span text:style-name="T46">). </text:span></text:p>
        </text:list-item>
        <text:list-item>
          <text:p text:style-name="P68"><text:span text:style-name="T46">Real Decreto Legislativo 2/2004, de 5 de marzo, por el que se aprueba el texto refundido de la Ley Reguladora de las Haciendas Locales (en adelante, </text:span><text:span text:style-name="T47">TRLRHL</text:span><text:span text:style-name="T46">).</text:span></text:p>
        </text:list-item>
        <text:list-item>
          <text:p text:style-name="P68"><text:span text:style-name="T28">Real Decreto 2568/1986, de 28 de noviembre, por el que se aprueba el Reglamento de Organización, Funcionamiento y Régimen Jurídico de las Entidades Locales (en adelante, </text:span><text:span text:style-name="T29">ROF</text:span><text:span text:style-name="T28">).</text:span></text:p>
        </text:list-item>
        <text:list-item>
          <text:p text:style-name="P68"><text:span text:style-name="T89">Real Decreto 128/2018, de 16 de marzo, por el que se regula el Régimen Jurídico de los Funcionarios de la Administración Local de carácter nacional (en adelante, </text:span><text:span text:style-name="T90">RD 128/2018</text:span><text:span text:style-name="T89">). </text:span></text:p>
        </text:list-item>
        <text:list-item>
          <text:p text:style-name="P68"><text:span text:style-name="T91">Reglamento Orgánico Municipal (en adelante, </text:span><text:span text:style-name="T90">ROM</text:span><text:span text:style-name="T91">).</text:span></text:p>
        </text:list-item>
      </text:list>
      <text:p text:style-name="P40"><text:span text:style-name="T90">TERCERA.- </text:span><text:span text:style-name="T91">El </text:span><text:span text:style-name="T90">artículo 133</text:span> <text:span text:style-name="T91">de la </text:span><text:span text:style-name="T90">CE </text:span><text:span text:style-name="T91">promulga la potestad de las Corporaciones locales para establecer y exigir tributos, de acuerdo a la Constitución y las leyes, disponiendo asimismo en su </text:span><text:span text:style-name="T90">artículo 142</text:span> <text:span text:style-name="T91">literalmente lo siguiente:</text:span></text:p>
      <text:p text:style-name="P57"><text:span text:style-name="T91">«</text:span><text:span text:style-name="T90">Artículo 142.</text:span></text:p>
      <text:p text:style-name="P58">Las Haciendas locales deberán disponer de los medios suficientes para el desempeño de las funciones que la ley atribuye a las Corporaciones respectivas y se nutrirán fundamentalmente de tributos propios y de participación en los del Estado y de las Comunidades Autónomas.»</text:p>
      <text:p text:style-name="P40"><text:span text:style-name="T91">En estos términos y en consonancia con lo establecido en el </text:span><text:span text:style-name="T90">artículo 55 </text:span><text:span text:style-name="T91">del </text:span><text:span text:style-name="T90">TRRL</text:span><text:span text:style-name="T91">, la </text:span><text:span text:style-name="T90">LRBRL</text:span> <text:span text:style-name="T91">reconoce a los municipios, en su </text:span><text:span text:style-name="T90">artículo 4.1.a)</text:span><text:span text:style-name="T91">, en su calidad de Administraciones Públicas de carácter territorial y dentro de la esfera de sus competencias, la </text:span><text:span text:style-name="T94">potestad reglamentaria y de autoorganización</text:span><text:span text:style-name="T91">; y, en su apartado </text:span><text:span text:style-name="T90">b)</text:span><text:span text:style-name="T91">, las </text:span><text:span text:style-name="T94">potestades tributaria y financiera</text:span><text:span text:style-name="T91">, preceptuándose, asimismo, en el </text:span><text:span text:style-name="T90">artículo 106</text:span> <text:span text:style-name="T91">de la </text:span><text:span text:style-name="T90">LRBRL </text:span><text:span text:style-name="T91">literalmente lo siguiente:</text:span></text:p>
      <text:p text:style-name="P57"><text:span text:style-name="T91">«</text:span><text:span text:style-name="T90">Artículo 106.</text:span></text:p>
      <text:p text:style-name="P60"><text:span text:style-name="T19">1. </text:span><text:span text:style-name="T9">Las entidades locales tendrán autonomía para establecer y exigir tributos</text:span> <text:span text:style-name="T19">de acuerdo con lo previsto en la legislación del Estado reguladora de las </text:span><text:span text:style-name="T19">Haciendas locales y en las Leyes que dicten las Comunidades Autónomas en los supuestos expresamente previstos en aquélla.</text:span></text:p>
      <text:p text:style-name="P61">2. La potestad reglamentaria de las entidades locales en materia tributaria se ejercerá <text:span text:style-name="T8">a través de Ordenanzas fiscales reguladoras de sus tributos propios</text:span> y de Ordenanzas generales de gestión, recaudación e inspección. Las Corporaciones locales podrán emanar disposiciones interpretativas y aclaratorias de las mismas.</text:p>
      <text:p text:style-name="P62"><text:span text:style-name="T49">3. Es competencia de las entidades locales la gestión, recaudación e inspección de sus tributos propios, sin perjuicio de las delegaciones que puedan otorgar a favor de las entidades locales de ámbito superior o de las respectivas Comunidades Autónomas, y </text:span><text:span text:style-name="T49">de las fórmulas de colaboración con otras entidades locales, con las Comunidades Autónomas o con el Estado, de acuerdo con lo que establezca la legislación del Estado.</text:span><text:span text:style-name="T4">»</text:span> </text:p>
      <text:p text:style-name="P40"><text:soft-page-break/><text:span text:style-name="T91">En este contexto, el </text:span><text:span text:style-name="T90">TRLRHL</text:span> <text:span text:style-name="T91">enumera, en su </text:span><text:span text:style-name="T90">artículo 2</text:span><text:span text:style-name="T91">, los recursos de las entidades locales, entre los que se encuentran los </text:span><text:span text:style-name="T94">tributos propios</text:span><text:span text:style-name="T91">, definidos en el </text:span><text:span text:style-name="T90">artículo 2.1</text:span> <text:span text:style-name="T91">de la </text:span><text:span text:style-name="T90">LGT </text:span><text:span text:style-name="T91">como ingresos públicos que </text:span><text:span text:style-name="T30">consisten en prestaciones pecuniarias exigidas por una Administración pública como consecuencia de la realización del supuesto de hecho al que la ley vincula el deber de contribuir, </text:span><text:span text:style-name="T31">con el fin primordial de obtener los ingresos necesarios para el sostenimiento de los gastos públicos</text:span><text:span text:style-name="T30">.</text:span></text:p>
      <text:p text:style-name="P40"><text:span text:style-name="T91">Así la tasa se configura, véase el </text:span><text:span text:style-name="T90">artículo 6</text:span> <text:span text:style-name="T91">de la </text:span><text:span text:style-name="T47">LTPP</text:span><text:span text:style-name="T46">, como un tributo </text:span><text:span text:style-name="T91">cuyo hecho imponible consiste en la utilización privativa o el aprovechamiento especial del dominio público, </text:span><text:span text:style-name="T94">la prestación de servicios o la realización de actividades en régimen de derecho público que se refieran, afecten o beneficien de modo particular al obligado tributario</text:span><text:span text:style-name="T91">, cuando los servicios o actividades no sean de solicitud o recepción voluntaria para los obligados tributarios o no se presten o realicen por el sector privado.</text:span></text:p>
      <text:p text:style-name="P40"><text:span text:style-name="T91">En cuanto a su régimen jurídico, estaremos a lo dispuesto en el Título II de la </text:span><text:span text:style-name="T90">LTPP</text:span><text:span text:style-name="T91">, así como en el Título I (Recursos de las haciendas locales), Capítulo III (Tributos), Sección 3ª (Tasas), </text:span><text:span text:style-name="T90">artículos</text:span> <text:span text:style-name="T91">del </text:span><text:span text:style-name="T90">20</text:span> <text:span text:style-name="T91">al </text:span><text:span text:style-name="T90">27</text:span> <text:span text:style-name="T91">del </text:span><text:span text:style-name="T90">TRLRHL</text:span><text:span text:style-name="T91">, siendo necesario traer colación lo contenido en el </text:span><text:span text:style-name="T90">artículo 57 </text:span><text:span text:style-name="T91">del mismo texto normativo, que literalmente establece lo siguiente:</text:span></text:p>
      <text:p text:style-name="P57"><text:span text:style-name="T91">«</text:span><text:span text:style-name="T90">Artículo 57. Tasas.</text:span></text:p>
      <text:p text:style-name="P59"><text:span text:style-name="T9">Los ayuntamientos podrán establecer y exigir tasas por la prestación de servicios o la realización de actividades de su competencia</text:span> <text:span text:style-name="T19">y por la utilización privativa o el aprovechamiento especial de los bienes del dominio público municipal, según las normas contenidas en la sección 3ª del capítulo III del título I de esta ley.»</text:span></text:p>
      <text:p text:style-name="P40"><text:span text:style-name="T91">De lo expuesto, se deduce que </text:span><text:span text:style-name="T90">el Ayuntamiento de Mogán</text:span><text:span text:style-name="T91">, como entidad local, </text:span><text:span text:style-name="T90">tiene plenas potestades tributarias y reglamentarias para establecer, ordenar y exigir tasas por la prestación de servicios o realización de actividades de su competencia</text:span><text:span text:style-name="T91">, como lo pretendido con la presente iniciativa, donde esta entidad, acorde con sus características y para afrontar la gestión de sus intereses y satisfacer las necesidades de su comunidad vecinal, pretende, a través de la presente Ordenanza Fiscal imponer y aprobar la regulación de una tasa que permita cubrir los costes de los </text:span><text:span text:style-name="T94">servicios y las actividades desarrolladas por esta Administración Local</text:span><text:span text:style-name="T91">, en el ámbito de las competencias atribuidas en el </text:span><text:span text:style-name="T90">artículo 25</text:span> <text:span text:style-name="T91">de la </text:span><text:span text:style-name="T90">LRBRL</text:span><text:span text:style-name="T91">, costes que son provocados, en gran medida, </text:span><text:span text:style-name="T94">por la acción turística y la obligación de sostenibilidad</text:span><text:span text:style-name="T91">, y que no se encuentran financiados por ninguna otra tasa o tributo, o estando financiados no suplen en su totalidad los mismos, todo ello en aras de cumplir con los principios de eficiencia, eficacia, estabilidad y sostenibilidad financiera que rigen la correcta planificación de los servicios y actividades públicas.</text:span></text:p>
      <text:p text:style-name="P40"><text:span text:style-name="T91">Nos remitimos, a los efectos de no ser reiterativos, al </text:span><text:span text:style-name="T94">punto 3 y 4 de la memoria justificativa</text:span> <text:span text:style-name="T91">obrante en el expediente, así como a los </text:span><text:span text:style-name="T94">aspectos técnicos económicos contemplados en el informe técnico municipal</text:span> <text:span text:style-name="T91">emitido por Dña. Beatriz Delgado Santana, donde se detalla con precisión la incidencia de la actividad turística (motor económico de Canarias y, en concreto, del municipio de Mogán) y de la obligación de sostenibilidad en los diferentes servicios y actividades del Ayuntamiento de Mogán (en concreto los relacionados con la economía circular, el ciclo integral del agua, la promoción e información turística y la sostenibilidad, promoción de la actividad cultural e histórico-artística y del sector primario), incrementando considerablemente la dimensión de los meritados servicios públicos y consecuentemente sus costes.</text:span></text:p>
      <text:p text:style-name="P40"><text:span text:style-name="T90">CUARTA.- </text:span><text:span text:style-name="T91">Acreditada la potestad tributaria y reglamentaria del Ayuntamiento de Mogán, así como la cobertura legal para el establecimiento de la presente tasa, procedemos al </text:span><text:span text:style-name="T94">análisis del contenido</text:span> <text:span text:style-name="T91">de la proyectada </text:span><text:span text:style-name="T18">Ordenanza Fiscal Reguladora de la tasa por servicios y realización de actividades derivadas</text:span> <text:span text:style-name="T18">de la acción turística y la obligación d</text:span><text:span text:style-name="T22">e sostenibilidad</text:span><text:span text:style-name="T91">, siendo necesario traer a colación lo dispuesto en el </text:span><text:span text:style-name="T90">artículo 16.1</text:span> <text:span text:style-name="T91">del </text:span><text:span text:style-name="T90">TRLRHL</text:span><text:span text:style-name="T91">, que establece el contenido mínimo que han de contener las ordenanzas fiscales reguladoras de tributos propios como el que nos ocupa, siendo el mismo el siguiente:</text:span></text:p>
      <text:list xml:id="list8675627700035603942" text:style-name="L2">
        <text:list-item>
          <text:p text:style-name="P71">Determinación del hecho imponible (artículo 2 de la Ordenanza).</text:p>
        </text:list-item>
        <text:list-item>
          <text:p text:style-name="P69"><text:span text:style-name="T28">Determinación del </text:span><text:span text:style-name="T89">sujeto pasivo </text:span><text:span text:style-name="T28">(artículo 3 de la Ordenanza).</text:span></text:p>
        </text:list-item>
        <text:list-item>
          <text:p text:style-name="P69"><text:span text:style-name="T28">Determinación de los</text:span> <text:span text:style-name="T89">responsables </text:span><text:span text:style-name="T28">(artículo 4 de la Ordenanza).</text:span></text:p>
        </text:list-item>
        <text:list-item>
          <text:p text:style-name="P69"><text:span text:style-name="T89">Exenciones y bonificaciones </text:span><text:span text:style-name="T28">(artículo 5 de la Ordenanza).</text:span></text:p>
        </text:list-item>
        <text:list-item>
          <text:p text:style-name="P72">Devengo y período impositivo (artículo 6 de la Ordenanza).</text:p>
        </text:list-item>
        <text:list-item>
          <text:p text:style-name="P69"><text:span text:style-name="T28">Determinación de</text:span> <text:span text:style-name="T89">base imponible y liquidable (artículo 7 de la Ordenanza)</text:span></text:p>
        </text:list-item>
        <text:list-item>
          <text:p text:style-name="P69"><text:span text:style-name="T28">Determinación del </text:span><text:span text:style-name="T89">tipo de gravamen o cuota tributaria </text:span><text:span text:style-name="T28">(artículo 8 de la Ordenanza)</text:span></text:p>
        </text:list-item>
        <text:list-item>
          <text:p text:style-name="P71">Los regímenes de declaración y de ingreso (artículo 9 de la Ordenanza)</text:p>
        </text:list-item>
        <text:list-item>
          <text:p text:style-name="P73">Las fechas de su aprobación y del comienzo de su aplicación (Disposición Final de la Ordenanza).</text:p>
        </text:list-item>
      </text:list>
      <text:p text:style-name="P40"><text:span text:style-name="T89">A mayor abundamiento, e</text:span><text:span text:style-name="T28">n relación con la cuota tributaria el </text:span><text:span text:style-name="T29">artículo 24</text:span><text:span text:style-name="T20"> </text:span><text:span text:style-name="T30">del </text:span><text:span text:style-name="T29">TRLRHL</text:span><text:span text:style-name="T20"> </text:span><text:span text:style-name="T28">(en consonancia con lo establecido en los </text:span><text:span text:style-name="T29">artículos 7</text:span><text:span text:style-name="T20"> </text:span><text:span text:style-name="T28">y </text:span><text:span text:style-name="T29">19 </text:span><text:span text:style-name="T28">de la </text:span><text:span text:style-name="T29">LTPP</text:span><text:span text:style-name="T28">) establece las reglas que han de observarse para fijar e</text:span><text:span text:style-name="T46">l importe de las tasas (cumplimiento del principio de equivalencia), disponiendo en su apartado segundo que en general el importe de las tasas por la prestación de </text:span><text:soft-page-break/><text:span text:style-name="T46">un servicio o por la realización de una actividad </text:span><text:span text:style-name="T48">no podrá exceder, en su conjunto, del coste real o previsible del servicio o actividad de que se trate o, en su defecto, del valor de la prestación recibida</text:span><text:span text:style-name="T46">. </text:span></text:p>
      <text:p text:style-name="P35">En este sentido, continúa dicho precepto disponiendo que para la determinación de dicho importe se tomarán en consideración los costes directos e indirectos, inclusive los de carácter financiero, amortización del inmovilizado y, en su caso, los necesarios para garantizar el mantenimiento y un desarrollo razonable del servicio o actividad por cuya prestación o realización se exige la tasa, todo ello con independencia del presupuesto u organismo que lo satisfaga. El mantenimiento y desarrollo razonable del servicio o actividad de que se trate se calculará con arreglo al presupuesto y proyecto aprobados por el órgano competente.</text:p>
      <text:p text:style-name="P35">Asimismo, establece el apartado 4 del mismo artículo que para la determinación de la cuantía de las tasas podrán tenerse en cuenta criterios genéricos de capacidad económica de los sujetos obligados a satisfacerlas.</text:p>
      <text:p text:style-name="P36">En todo caso, la cuota tributaria consistirá, según disponga la correspondiente ordenanza fiscal, en:</text:p>
      <text:p text:style-name="P63">a) La cantidad resultante de aplicar una tarifa,</text:p>
      <text:p text:style-name="P63">b) Una cantidad fija señalada al efecto, o</text:p>
      <text:p text:style-name="P63">c) La cantidad resultante de la aplicación conjunta de ambos procedimientos.</text:p>
      <text:p text:style-name="P44">Por su parte, dispone el <text:span text:style-name="T6">artículo 25 </text:span>del <text:span text:style-name="T6">TRLRHL</text:span> que los acuerdos de establecimiento de tasas por la utilización privativa o el aprovechamiento especial del dominio público, o para financiar total o parcialmente los nuevos servicios, deberán adoptarse a la vista de <text:span text:style-name="T8">informes técnico-económicos</text:span> en los que se ponga de manifiesto el valor de mercado o la previsible cobertura del coste de aquellos, respectivamente. Dicho informe se incorporará al expediente para la adopción del correspondiente acuerdo..</text:p>
      <text:p text:style-name="P44">En los mismos términos se regula en la <text:span text:style-name="T6">LTPP</text:span>, en su <text:span text:style-name="T6">artículo 20</text:span>, donde se establece que la propuesta de establecimiento de una nueva tasa deberá incluir una <text:span text:style-name="T8">memoria económico-financiera</text:span> sobre el coste o valor del recurso o actividad de que se trate y sobre la justificación de la cuantía de la tasa propuesta.</text:p>
      <text:p text:style-name="P45"><text:span text:style-name="T65">A tales efectos, consta en el expediente </text:span><text:span text:style-name="T10">memoria justificativa</text:span><text:span text:style-name="T65"> e </text:span><text:span text:style-name="T10">informe técnico económico</text:span><text:span text:style-name="T65"> (véase antecedente de hecho segundo y tercero del presente informe) en el que se justifica la necesidad y se exponen los motivos por los que se propone el establecimiento de la presente tasa, manifestando, en síntesis que el Ayuntamiento de Mogán, debido precisamente a la acción turística y a la obligación de sostenibilidad, ha asumido una serie de costes de servicios y actividades por no encontrarse los mismos financiados por otra tasa o tributo. Tal circunstancia ha llevado, a los efectos de posibilitar una gestión pública eficiente, eficaz, estable y sostenible de los servicios municipales, a realizar un estudio de los costes de dichos servicios, quedando acreditado, con datos objetivos y concretos, que el importe de la presente tasa no excede, en su conjunto, del coste previsible de los servicios y actividades considerados en su conjunto, dando así cumplimiento a lo preceptuado en la normativa citada.</text:span></text:p>
      <text:p text:style-name="P40"><text:span text:style-name="T92">A mayor abundamiento, y en el mismo</text:span><text:span text:style-name="T91"> orden de identificar los trámites preceptivos e informes que han de constar en el expediente que nos ocupa, resulta necesario traer a colación la </text:span><text:span text:style-name="T90">Sentencia del Tribunal Supremo n.º 108/2023, de 31 de enero de 2023 (rec. 4791/2021)</text:span><text:span text:style-name="T91">, en virtud de la cual se concluye, que el procedimiento de aprobación de las ordenanzas fiscales vendrá establecido por su normativa específica, sin que sea exigibles trámites adicionales o distintos a los contenidos, entre otras, en el </text:span><text:span text:style-name="T90">TRLRHL</text:span><text:span text:style-name="T91">. Así se pronuncia el Alto Tribunal en la Sentencia aludida en los siguientes términos:</text:span></text:p>
      <text:p text:style-name="P57"><text:span text:style-name="T89">«() Por tanto, no ofrece duda la relación de ley especial por razón de la materia, frente a la regulación general de la potestad reglamentaria local, contenida en la legislación de régimen local. Esta condición de procedimiento establecido por una ley especial por razón de la materia, al amparo de la Disposición Adicional Primera, 1ª LPAC, </text:span><text:span text:style-name="T93">determina que sean de aplicación las normas específicas del procedimiento de elaboración de ordenanzas fiscales, contenidas actualmente en el art. 17 del Real Decreto Legislativo 2/2004, de 5 de marzo, por el que se aprueba el texto refundido de la Ley Reguladora de las Haciendas Locales</text:span> <text:span text:style-name="T89">(TRLHL), </text:span><text:span text:style-name="T93">tanto respecto </text:span><text:span text:style-name="T93">a la no exigencia de trámites previstos en la LPAC, como es la consulta pública previa del art. 133.1 LPAC</text:span><text:span text:style-name="T89">, como respecto a los tramites adicionales o distintos que se prevén en el TRLHL. Por lo demás, es de reseñar que las reglas procedimentales del art. 17 del TRLHL establecen en sí </text:span><text:span text:style-name="T89">mismas un procedimiento completo que resulta aplicable por efecto de la ley especial por razón de la materia, sin que pueda considerarse, en modo alguno, que resulte necesario acudir a ninguna </text:span><text:soft-page-break/><text:span text:style-name="T89">norma supletoria, ex art. 149.3 CE, para completar la regulación del procedimiento, por lo que tampoco por esta vía puede ser de aplicación la regulación contenida en el art. 133.1 LPAC. </text:span></text:p>
      <text:p text:style-name="P57"><text:span text:style-name="T91">Por último, no está de mas recordar que la potestad tributaria local no es una potestad originaria, sino derivada ( art. 133.2 CE), que requiere del previo ejercicio por el Estado de la potestad originaria para crear y establecer tributos locales ( art. 133.1 CE), que pueden ser obligatorios o potestativos, pero que, en todo caso, son creados y regulados -con mayor o menor exhaustividad dependiendo de su carácter facultativo u obligatorio- mediante el ejercicio de una potestad normativa que habilita los elementos esenciales de tributo, sin perjuicio del limitado ámbito de ejercicio de la potestad reglamentaria que en este ámbito tributario corresponde a las Entidades Locales. De ahí que el sentido y alcance de la consulta pública previa a la elaboración del proyecto de norma reglamentaria, que es lo singular y propio de la consulta pública previa del art. 133.1 LPAC no se acomode, en la concisa y genérica forma que dispone el primer inciso del art. 133.1 de la LPAC, a las características de la participación pública en el procedimiento de elaboración de la ordenanza fiscal en el ámbito local,</text:span><text:span text:style-name="T93"> </text:span><text:span text:style-name="T94">pues esta iniciativa de ordenanza fiscal debe partir, en todo caso, de un conjunto de elementos normativos que resultan previamente impuestos, bien que con extensión variable, por la ley estatal.</text:span> <text:span text:style-name="T91">Lo expuesto aconseja que la loable finalidad de robustecer los mecanismos de participación ciudadana en la elaboración de ordenanzas fiscales se acometa, si se estimase necesaria reformar los mecanismos de participación pública ciudadana, mediante la oportuna reforma de esta legislación que es especial por razón de la materia, atendiendo a la singular </text:span><text:span text:style-name="T30">conformación del ejercicio de la potestad reglamentaria local en materia fiscal».</text:span></text:p>
      <text:p text:style-name="P40"><text:span text:style-name="T30">Así las cosas, no resulta exigible los trámites previstos en la </text:span><text:span text:style-name="T29">LPACAP</text:span><text:span text:style-name="T20"> </text:span><text:span text:style-name="T30">(consulta pública previa y exigencia de exposición de motivos o preámbulo en el que se justifique la adecuación a los principios de buena regulación) para la aprobación de la presente </text:span><text:span text:style-name="T23">Ordenanza Fiscal Reguladora de la tasa por servicios y realización de actividades derivadas de la acción turística y la obligación de sostenibilidad</text:span><text:span text:style-name="T30">, quedando acreditado el cumplimiento de las especificidades del procedimiento establecidas en el </text:span><text:span text:style-name="T29">TRLRHL</text:span><text:span text:style-name="T30">.</text:span></text:p>
      <text:p text:style-name="P40"><text:span text:style-name="T30">No obstante lo anterior, consta en el expediente justificadas sucintamente las razones que han motivado su elaboración, así como la idoneidad y oportunidad de la misma para la consecución de los intereses municipales, quedando suficientemente acreditada </text:span><text:span text:style-name="T31">su adecuación a los principios de buena regulación contenidos en el </text:span><text:span text:style-name="T32">artículo 129 </text:span><text:span text:style-name="T31">de la </text:span><text:span text:style-name="T32">LPACAP</text:span><text:span text:style-name="T26"> </text:span><text:span text:style-name="T31">(principios de necesidad, eficacia, proporcionalidad, seguridad jurídica, transparencia y eficiencia)</text:span><text:span text:style-name="T30">, véase páginas 69 y 70 de la memoria de Dirección citada en el antecedente de hecho segundo del presente informe, a las que nos remitimos a los efectos de evitar reiteraciones innecesarias.</text:span></text:p>
      <text:p text:style-name="P40"><text:span text:style-name="T89">Por todo lo expuesto, podemos concluir que los trámites realizados, así como el contenido del proyecto de Ordenanza Fiscal, que se anexa al presente informe jurídico, </text:span><text:span text:style-name="T90">cumple con las determinaciones del artículo 16 del TRLRHL</text:span><text:span text:style-name="T91">, así como </text:span><text:span text:style-name="T90">con el resto de</text:span><text:span text:style-name="T91">l </text:span><text:span text:style-name="T90">ordenamiento jurídico</text:span><text:span text:style-name="T91">, siendo acorde con las disposiciones que, en relación a la tasa, se contemplan en la </text:span><text:span text:style-name="T90">LTPP</text:span> <text:span text:style-name="T91">(</text:span><text:span text:style-name="T90">artículos 6 al 23</text:span><text:span text:style-name="T91">), en el </text:span><text:span text:style-name="T90">TRLRHL</text:span> <text:span text:style-name="T91">(</text:span><text:span text:style-name="T90">artículos 20 al 27</text:span><text:span text:style-name="T91">) y en la </text:span><text:span text:style-name="T90">LGT</text:span><text:span text:style-name="T91">.</text:span></text:p>
      <text:p text:style-name="P40"><text:span text:style-name="T90">QUINTA.- </text:span><text:span text:style-name="T91">En cuanto al procedimiento a seguir para la elaboración, publicación y publicidad de las ordenanzas fiscales, resulta de aplicación lo dispuesto en </text:span><text:span text:style-name="T90">artículo 17 </text:span><text:span text:style-name="T91">del </text:span><text:span text:style-name="T90">TRLRHL</text:span><text:span text:style-name="T89">, que implican los siguientes trámites: </text:span></text:p>
      <text:p text:style-name="P38">1º. Acuerdo del Pleno del Ayuntamiento, por el que se <text:span text:style-name="T6">aprueba provisionalmente el establecimiento</text:span> de la Ordenanza Fiscal.</text:p>
      <text:p text:style-name="P40"><text:span text:style-name="T89">2º. </text:span><text:span text:style-name="T90">Exposición pública</text:span> <text:span text:style-name="T89">durante un plazo mínimo de </text:span><text:span text:style-name="T90">treinta días</text:span><text:span text:style-name="T89">, dentro de los cuales los interesados podrán examinar el expediente y presentar las reclamaciones que estimen oportunas. A tales efectos, el Ayuntamiento deberá publicar el acuerdo provisional adoptado por el Pleno en el </text:span><text:span text:style-name="T93">tablón de anuncios de la entidad</text:span><text:span text:style-name="T89">, así como en el </text:span><text:span text:style-name="T93">Boletín Oficial de la Provincia</text:span> <text:span text:style-name="T89">(en adelante BOP) y, en el caso de Ayuntamientos de población superior a 10.000 habitantes, en un </text:span><text:span text:style-name="T93">diario de los de mayor difusión de la provincia</text:span><text:span text:style-name="T89">.</text:span></text:p>
      <text:p text:style-name="P40"><text:span text:style-name="T89">3º. Finalizado el período de exposición, la Corporación local adoptará el acuerdo de aprobación definitiva</text:span><text:span text:style-name="T91">, </text:span><text:span text:style-name="T90">resolviendo las reclamaciones</text:span> <text:span text:style-name="T89">que se hubieran presentado en el periodo de exposición pública. Estos acuerdos deberán adoptarse con el </text:span><text:span text:style-name="T90">mismo quórum que el exigido para la aprobación</text:span> <text:span text:style-name="T89">provisional.</text:span></text:p>
      <text:p text:style-name="P38">En el supuesto de que no se hubieran presentado reclamaciones, se entenderá definitivamente adoptado el acuerdo, hasta entonces provisional, sin necesidad de un nuevo acuerdo plenario.</text:p>
      <text:p text:style-name="P40"><text:span text:style-name="T89">4º. Los acuerdos definitivos y el texto íntegro de las Ordenanzas fiscales habrán de ser publicados en el BOP sin que puedan entrar en vigor hasta que se haya llevado a cabo dicha publicación. </text:span><text:span text:style-name="T90">En todo caso, las Entidades Locales habrán de expedir copias de las Ordenanzas fiscales publicadas a quienes las demanden.</text:span></text:p>
      <text:p text:style-name="P40"><text:span text:style-name="T91">Igualmente, en atención al </text:span><text:span text:style-name="T90">artículo 146.2 </text:span><text:span text:style-name="T91">del </text:span><text:span text:style-name="T90">ROM</text:span><text:span text:style-name="T91">, «las Ordenanzas, Reglamentos y disposiciones municipales de carácter normativo se publicarán además en el espacio web oficial del Ayuntamiento de Mogán y en el Portal de la Transparencia».</text:span></text:p>
      <text:p text:style-name="P40"><text:span text:style-name="T90">SEXTA.- </text:span><text:span text:style-name="T91">El proyecto de la </text:span><text:span text:style-name="T17">Ordenanza Fiscal Reguladora de la tasa por servicios y realización de actividades derivadas de la acción turística y la obligación d</text:span><text:span text:style-name="T23">e sostenibilidad</text:span><text:span text:style-name="T22">, que se adjunta como anexo I al presente informe, se ajusta a las determinaciones legales y su contenido no supone infracción del Ordenamiento Jurídico, de conformidad a la fundamentación obrante en el cuerpo del presente informe, por lo que </text:span><text:span text:style-name="T90">se informa favorablemente a su aprobación</text:span><text:span text:style-name="T91">.</text:span></text:p>
      <text:p text:style-name="P40"><text:bookmark text:name="ANCLAN1022511 Copia 1"/><text:bookmark text:name="RJN1022511 Copia 1"/><text:soft-page-break/><text:span text:style-name="T90">SÉPTIMA.- </text:span><text:span text:style-name="T91">La adopción del acuerdo para el establecimiento de la tasa y aprobación de la presente Ordenanza Fiscal corresponde al </text:span><text:span text:style-name="T94">Pleno de la Corporación</text:span><text:span text:style-name="T91">, en virtud de las atribuciones que le confiere, entre otros, el </text:span><text:span text:style-name="T90">artículo 22.2. d)</text:span> <text:span text:style-name="T91">y </text:span><text:span text:style-name="T90">e)</text:span> <text:span text:style-name="T91">de la </text:span><text:span text:style-name="T90">LRBRL</text:span><text:span text:style-name="T91">, requiriéndose para ello el voto favorable de la </text:span><text:span text:style-name="T94">mayoría simple de los miembros presentes</text:span><text:span text:style-name="T91">, de conformidad con el cuórum establecido en el </text:span><text:span text:style-name="T90">artículo 47.1</text:span> <text:span text:style-name="T91">de la </text:span><text:span text:style-name="T90">LRBRL</text:span><text:span text:style-name="T91">.</text:span></text:p>
      <text:p text:style-name="P38">En virtud de los antecedentes y consideraciones expuestos, y de acuerdo con la normativa citada, así como la de general y pertinente aplicación, tengo a bien elevar al Peno de la Corporación la siguiente:</text:p>
      <text:p text:style-name="P37">PROPUESTA DE RESOLUCIÓN</text:p>
      <text:p text:style-name="P33"><text:span text:style-name="Strong_20_Emphasis"><text:span text:style-name="T86">PRIMERO.-</text:span></text:span><text:span text:style-name="Strong_20_Emphasis"><text:span text:style-name="T84"> </text:span></text:span><text:span text:style-name="T87">Aprobar por el Pleno, con carácter provisional, el texto de la </text:span><text:span text:style-name="T88">Ordenanza Fiscal Reguladora de la tasa por servicios y realización de actividades derivadas de la acción turística y la obligación d</text:span><text:span text:style-name="T35">e sostenibilidad</text:span><text:span text:style-name="T36">, que se adjunta como Anexo I al presente informe.</text:span></text:p>
      <text:p text:style-name="P33"><text:span text:style-name="Strong_20_Emphasis"><text:span text:style-name="T85">SEGUNDO.-</text:span></text:span><text:span text:style-name="T84"> </text:span><text:span text:style-name="T85">Exponer al público el presente acuerdo </text:span><text:span text:style-name="T37">en el tablón de anuncios del Ayuntamiento y en el Boletín Oficial de la Provincia</text:span><text:span text:style-name="T85">, por un plazo de TREINTA (30) DÍAS hábiles, a fin de que los interesados puedan examinar el expediente y presentar las reclamaciones que estimen oportunas, </text:span><text:span text:style-name="T37">de conformidad con las exigencias del artículo 49 de la LRBRL y 17 de la LRHL.</text:span></text:p>
      <text:p text:style-name="P42">Asimismo, habrá de publicarse el anuncio de exposición pública de la Ordenanza Fiscal que nos ocupa en un diario de los de mayor difusión de la provincia, de conformidad con lo dispuesto en el artículo 17.2 de la LRHL.</text:p>
      <text:p text:style-name="P33"><text:span text:style-name="Strong_20_Emphasis"><text:span text:style-name="T85">TERCERO.-</text:span></text:span><text:span text:style-name="T84"> </text:span><text:span text:style-name="T85">Aprobar definitivamente el acuerdo, por el Pleno, resolviendo las reclamaciones que se hubieran presentado, una vez transcurrido el plazo de exposición pública anterior. En el supuesto de que no se presenten reclamaciones en el plazo conferido, el acuerdo provisional se entenderá elevado automáticamente a definitivo sin necesidad de un nuevo acuerdo plenario.</text:span></text:p>
      <text:p text:style-name="P41"><text:line-break/><text:span text:style-name="T5">CUARTO.-</text:span><text:span text:style-name="T2"> </text:span><text:span text:style-name="T3">Publicar en el Boletín Oficial de la Provincia el acuerdo definitivo en unión del texto íntegro de la </text:span><text:span text:style-name="T4">Ordenanza F</text:span><text:span text:style-name="T34">iscal Reguladora de la tasa </text:span><text:span text:style-name="T33">por servicios y realización de actividades derivadas de la acción turística y la obligación de sostenibilidad.</text:span></text:p>
      <text:p text:style-name="P40"><text:span text:style-name="T22">El presente informe se emite con </text:span><text:span text:style-name="T23">nota de conformidad del Secretario General </text:span><text:span text:style-name="T22">de la Corporación, de conformidad con lo establecido en el </text:span><text:span text:style-name="T23">artículo 3.4 del Real Decreto 128/2018, de 16 de marzo </text:span><text:span text:style-name="T22">y en el </text:span><text:span text:style-name="T23">artículo 208.3 </text:span><text:span text:style-name="T22">del</text:span><text:span text:style-name="T20"> </text:span><text:span text:style-name="T23">ROM</text:span><text:span text:style-name="T22">. Es cuanto tengo a bien informar a los efectos oportunos, según mi leal saber y entender desde el punto de vista jurídico y sin perjuicio de otro informe mejor fundado en derecho, quedando a salvo en cualquier caso, los pronunciamientos a que haya lugar por parte de la Corporación del Ayuntamiento de Mogán.»</text:span></text:p>
      <text:p text:style-name="P41"><text:bookmark text:name="ANCLAN1022511"/><text:bookmark text:name="RJN1022511"/>Considerando que l<text:span text:style-name="T19">a adopción del acuerdo para el establecimiento de la tasa y aprobación de la presente Ordenanza Fiscal corresponde al </text:span><text:span text:style-name="T9">Pleno de la Corporación</text:span><text:span text:style-name="T19">, en virtud de las atribuciones que le confiere, entre otros, el </text:span><text:span text:style-name="T6">artículo 22.2. d) y e)</text:span> <text:span text:style-name="T19">de la </text:span><text:span text:style-name="T6">LRBRL</text:span><text:span text:style-name="T19">, requiriéndose para ello el voto favorable de la </text:span><text:span text:style-name="T9">mayoría simple de los miembros presentes</text:span><text:span text:style-name="T19">, de conformidad con el cuórum establecido en el</text:span> <text:span text:style-name="T6">artículo 47.1</text:span> <text:span text:style-name="T19">de la </text:span><text:span text:style-name="T6">LRBRL</text:span><text:span text:style-name="T19">.</text:span></text:p>
      <text:p text:style-name="P17">PROPUESTA DE RESOLUCIÓN</text:p>
      <text:p text:style-name="P23"><text:span text:style-name="Strong_20_Emphasis"><text:span text:style-name="T78">PRIMERO.-</text:span></text:span><text:span text:style-name="Strong_20_Emphasis"><text:span text:style-name="T77"> </text:span></text:span><text:span text:style-name="T80">Aprobar por el Pleno, con carácter provisional, el texto de la </text:span><text:span text:style-name="T62">Ordenanza Fiscal Reguladora de la tasa por servicios y realización de actividades derivadas de la acción turística y la obligación d</text:span><text:span text:style-name="T52">e sostenibilidad</text:span><text:span text:style-name="T51">, que se adjunta como Anexo I al presente informe.</text:span></text:p>
      <text:p text:style-name="P23"><text:span text:style-name="Strong_20_Emphasis"><text:span text:style-name="T77">SEGUNDO.-</text:span></text:span><text:span text:style-name="T77"> Exponer al público el presente acuerdo </text:span><text:span text:style-name="T38">en el tablón de anuncios del Ayuntamiento y en el Boletín Oficial de la Provincia</text:span><text:span text:style-name="T77">, por un plazo de TREINTA (30) DÍAS hábiles, a fin de que los interesados puedan examinar el expediente y presentar las reclamaciones que estimen oportunas, </text:span><text:span text:style-name="T38">de conformidad con las exigencias del artículo 49 de la LRBRL y 17 de la LRHL.</text:span></text:p>
      <text:p text:style-name="P26">Asimismo, habrá de publicarse el anuncio de exposición pública de la Ordenanza Fiscal que nos ocupa en un diario de los de mayor difusión de la provincia, de conformidad con lo dispuesto en el artículo 17.2 de la LRHL.</text:p>
      <text:p text:style-name="P23"><text:span text:style-name="Strong_20_Emphasis"><text:span text:style-name="T77">TERCERO.-</text:span></text:span><text:span text:style-name="T77"> Aprobar definitivamente el acuerdo, por el Pleno, resolviendo las reclamaciones que se hubieran presentado, una vez transcurrido el plazo de exposición pública anterior. En el supuesto de que </text:span><text:soft-page-break/><text:span text:style-name="T77">no se presenten reclamaciones en el plazo conferido, el acuerdo provisional se entenderá elevado automáticamente a definitivo sin necesidad de un nuevo acuerdo plenario.</text:span></text:p>
      <text:p text:style-name="P15"><text:span text:style-name="T54">CUARTO.-</text:span><text:span text:style-name="T39"> </text:span><text:span text:style-name="T53">Publicar en el Boletín Oficial de la Provincia el acuerdo definitivo en unión del texto íntegro de la </text:span><text:span text:style-name="T55">Ordenanza F</text:span><text:span text:style-name="T50">iscal Reguladora de la tasa </text:span><text:span text:style-name="T43">por servicios y realización de actividades derivadas de la acción turística y la obligación de sostenibilidad.</text:span></text:p>
      <text:p text:style-name="P17">ANEXO I</text:p>
      <text:p text:style-name="P27">ORDENANZA FISCAL REGULADORA DE LA TASA POR SERVICIOS Y REALIZACIÓN DE ACTIVIDADES DERIVADAS DE LA ACCIÓN TURÍSTICA Y LA OBLIGACIÓN DE SOSTENIBILIDAD</text:p>
      <text:p text:style-name="P18">Artículo 1.- Fundamento legal y naturaleza. </text:p>
      <text:p text:style-name="P20"><text:span text:style-name="T41">En uso de las facultades conferidas por los artículos 133.2 y 142 de la Constitución; artículo 106 de la Ley 7/1985, de 2 de abril, reguladora de las Bases del Régimen Local y al amparo de lo previsto en los artículos 20.1.b) y 57 del Real Decreto Legislativo 2/2004, de 5 de marzo, por el que se aprueba el Texto Refundido de la Ley Reguladora de las Haciendas Locales</text:span><text:span text:style-name="T40"> </text:span><text:span text:style-name="T41">y,</text:span><text:span text:style-name="T40"> </text:span><text:span text:style-name="T41">de conformidad con lo que disponen los artículos 15 a 19 de este texto legal, el Ilustre Ayuntamiento de Mogán acuerda la imposición y ordenación de la </text:span><text:span text:style-name="T42">TASA POR SERVICIOS Y REALIZACIÓN DE ACTIVIDADES DERIVADAS DE LA ACCIÓN TURÍSTICA Y LA OBLIGACIÓN DE SOSTENIBILIDAD.</text:span></text:p>
      <text:p text:style-name="P18">Artículo 2.- Hecho imponible. </text:p>
      <text:p text:style-name="P20">Constituye el hecho imponible de esta Tasa, la prestación por esta Entidad Local de los servicios y la realización singular de actividades sobre acciones derivadas del turismo y la sostenibilidad del destino, con implicación municipal en atención a la promoción, proyectos medioambientales (economía circular, ciclo integral del agua), de patrimonio histórico y cultural, del sector primario, y será de recepción obligatoria para aquellas personas que se alojen en establecimientos turísticos en el Municipio de Mogán. </text:p>
      <text:p text:style-name="P29">A efectos de la presente Ordenanza, se entenderán por alojamientos turísticos aquellos definidos en el Decreto 142/2010, de 4 de octubre, por el que se aprueba el Reglamento de la Actividad Turística de Alojamiento y se modifica el Decreto 10/2001, de 22 de enero, por el que se regulan los estándares turísticos y en el Decreto 113/2015, de 22 de mayo, por el que se aprueba el Reglamento de las viviendas vacacionales de la Comunidad Autónoma de Canarias.</text:p>
      <text:p text:style-name="P16">Artículo 3.- Sujetos pasivos.</text:p>
      <text:p text:style-name="P15">1. Son sujetos pasivos contribuyentes, en tanto les refieran, afectan y beneficien de forma particular, las personas señaladas en el artículo 36 de la Ley General Tributaria que <text:span text:style-name="T6">pernocten/se alojen/hospeden </text:span>en establecimientos turísticos en el municipio de Mogán.</text:p>
      <text:p text:style-name="P30">2. Tendrán la condición de sustitutos del contribuyente, los propietarios de los inmuebles con establecimiento turístico con alojamiento en el municipio de Mogán, quienes podrán repercutir, en su caso, las cuotas sobre los respectivos beneficiarios.</text:p>
      <text:p text:style-name="P19">Artículo 4.- Responsables.</text:p>
      <text:p text:style-name="P15">En materia de responsabilidad, se estará a lo dispuesto en los artículos 41 y siguientes de la Ley General Tributaria.</text:p>
      <text:p text:style-name="P19">Artículo 5.- Bonificaciones y Exenciones.</text:p>
      <text:p text:style-name="P15">No se concederá exención ni bonificación alguna en la exacción de esta Tasa, salvo disposición legal en contrario, en función de lo establecido en el artículo 9 y la disposición adicional tercera del Real Decreto Legislativo 2/2004, de 5 de marzo, por el que se aprueba el Texto Refundido de la Ley Reguladora de las Haciendas Locales.</text:p>
      <text:p text:style-name="P19">Artículo 6.- Devengo y Periodo Impositivo. </text:p>
      <text:p text:style-name="P20">1. La obligación de contribuir, nacerá desde que tenga lugar la prestación los servicios, si bien se entenderá, dada la naturaleza de recepción obligatoria y devengo periódico, con fundamento en el principio de provocación de costes, que tal prestación tiene lugar cuando estén establecidos y en funcionamiento, se realicen actividades de competencia local derivadas de la actividad turística y la obligación sostenibilidad.</text:p>
      <text:p text:style-name="P20">2. Las cuotas/tarifas se devengarán periódicamente, por periodos semestrales en función de las pernoctaciones registradas.</text:p>
      <text:p text:style-name="P18">Artículo 7.- Base imponible / Base liquidable. </text:p>
      <text:p text:style-name="P31">La base imponible se determinará, atendiendo al principio de equivalencia del global de los costes de los servicios y realización de actividades descritas en el Hecho Imponible. </text:p>
      <text:p text:style-name="P20"><text:soft-page-break/>Para la ponderación de la imputación de los costes de estos servicios y actividades, y así delimitar la esencialidad misma de la afección a la acción turística, se tomará como base la referencia demográfica, costes directos e indirectos, inclusive los de carácter financiero, amortización del inmovilizado y, en su caso, los necesarios para garantizar el mantenimiento y un desarrollo razonable de los servicios o actividades por cuya prestación o realización se exige la tasa.</text:p>
      <text:p text:style-name="P15"><text:span text:style-name="T6">Artículo 8.- </text:span><text:span text:style-name="T54">Elementos de cuantificación.</text:span> <text:span text:style-name="T54">Cuota Tributaria.</text:span></text:p>
      <text:p text:style-name="P15">De conformidad con el artículo 24.3 Real Decreto Legislativo 2/2004, de 5 de marzo, por el que se aprueba el Texto Refundido de la Ley Reguladora de las Haciendas Locales, la especificidad de la tasa comprende el tipo de gravamen y la cuota tributaria, serán las cantidades que resulten de <text:span text:style-name="T71">aplicar tarifas </text:span>por pernoctación y día, en concreto <text:span text:style-name="T6">0,15 /día</text:span> por alojamiento/día en los establecimientos turísticos del municipio de Mogán.</text:p>
      <text:p text:style-name="P19">Artículo 9.- Gestión y cobranza, régimen de autoliquidación.</text:p>
      <text:p text:style-name="P15"><text:span text:style-name="T71">Desde la entrada en vigor de la presente ordenanza, los obligados tributarios deberán formalizar </text:span><text:span text:style-name="T72">DECLARACIÓN/AUTOLIQUIDACIÓN</text:span><text:span text:style-name="T71"> </text:span><text:span text:style-name="T71">bajo el </text:span><text:span text:style-name="T73">Modelo Normalizado</text:span><text:span text:style-name="T71"> </text:span><text:span text:style-name="T71">establecido por el Departamento de Gestión Tributaria del Ilustre Ayuntamiento de Mogán, que contendrá los elementos de la relación tributaria imprescindibles para la liquidación procedente así como la realización de la misma.</text:span></text:p>
      <text:p text:style-name="P32">Plazos: </text:p>
      <text:list xml:id="list2775251434420141719" text:style-name="L3">
        <text:list-item>
          <text:p text:style-name="P66"><text:span text:style-name="T72">Del 1 al 20 de abril</text:span><text:span text:style-name="T71">. Plazo para autoliquidar las estancias realizadas del 1 de octubre del año anterior al 31 de marzo del año en curso.</text:span></text:p>
        </text:list-item>
      </text:list>
      <text:list xml:id="list4746327015241678396" text:style-name="L4">
        <text:list-item>
          <text:p text:style-name="P74"><text:span text:style-name="T72">Del 1 al 20 de octubre</text:span><text:span text:style-name="T71">. Plazo para autoliquidar las estancias realizadas del 1 de abril al 30 de septiembre del mismo año.</text:span></text:p>
        </text:list-item>
      </text:list>
      <text:p text:style-name="P15">Simultáneamente a la presentación de la declaración/autoliquidación a que se refiere el apartado anterior, el sujeto pasivo ingresará el importe de la cuota de la tasa resultante de la misma. Esta autoliquidación tendrá la consideración de liquidación provisional en tanto que por el Ayuntamiento no se compruebe que la misma se ha efectuado mediante la aplicación correcta de las normas reguladoras de la tasa y sin que puedan atribuirse valores, bases o cuotas diferentes de las resultantes de dichas normas.</text:p>
      <text:p text:style-name="P15">Transcurrido dicho plazo sin haberse presentado la declaración/autoliquidación, la Administración, sin perjuicio de las sanciones tributarias que procedan, efectuará las comprobaciones que determinan los procedimientos de la Ley 58/2003, de 17 de diciembre, General Tributaria.</text:p>
      <text:p text:style-name="P19">Artículo 10.- Infracciones y sanciones.</text:p>
      <text:p text:style-name="P15">En materia de infracciones y sanciones, se estará a lo dispuesto en el Título IV de la Ley 58/2003, de 17 de diciembre, General Tributaria.</text:p>
      <text:p text:style-name="P15"><text:span text:style-name="T6">DISPOSICIÓN ADICIONAL PRIMERA</text:span>.</text:p>
      <text:p text:style-name="P15">Para lo no previsto expresamente en esta Ordenanza, se estará a lo dispuesto en la Ley 7/85 de 2 de abril, reguladora de las Bases de Régimen Local; por el Texto Refundido de la Ley Reguladora de las Haciendas Locales, aprobado por Real Decreto Legislativo 2/2004, de 5 de marzo; la Ley General Tributaria; el Reglamento General de Recaudación y demás Disposiciones vigentes que sean de aplicación.</text:p>
      <text:p text:style-name="P15"><text:span text:style-name="T6">DISPOSICIÓN ADICIONAL SEGUNDA</text:span>.</text:p>
      <text:p text:style-name="P15">Se faculta a la Alcaldía al objeto de dictar los Bandos o Normas complementarias de gestión, técnicas y de interpretación que se estimen necesarias para la aplicación de la presente Ordenanza y para el desarrollo de la prestación del Servicio. Todo ello de conformidad con lo dispuesto en la Ley General Tributaria, en concordancia con las normas del Derecho Común.</text:p>
      <text:p text:style-name="P19">DISPOSICIÓN FINAL.</text:p>
      <text:p text:style-name="P30">La presente Ordenanza Fiscal, una vez aprobada definitivamente entrará en vigor el día siguiente al de su publicación íntegra en el Boletín Oficial de la Provincia, y será de aplicación a partir de ese momento hasta que se acuerde su modificación o derogación, total o parcial.”</text:p>
      <text:p text:style-name="P30"><text:soft-page-break/></text:p>
      <text:p text:style-name="P26">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23"><text:a xlink:type="simple" xlink:href="http://videoactas.mogan.es/?meeting=video_202101290000000000_FH.mp4&amp;topic=1" text:style-name="Internet_20_link" text:visited-style-name="Visited_20_Internet_20_Link"><text:span text:style-name="T76">http://videoactas.mogan.es/?meeting=video_20241212</text:span></text:a><text:a xlink:type="simple" xlink:href="http://videoactas.mogan.es/?meeting=video_202101290000000000_FH.mp4&amp;topic=1" text:style-name="Internet_20_link" text:visited-style-name="Visited_20_Internet_20_Link"><text:span text:style-name="T76">0000000000_FH.mp4&amp;topic=1</text:span></text:a></text:p>
      <text:p text:style-name="P26">Sometida a votación la propuesta dictaminada queda aprobada por diecisiete (17) votos a favor de JUNTOS POR MOGÁN y tres (3) votos en contra del GRUPO MIXTO (PSOE, NC-FAC.).</text:p>
      <text:p text:style-name="P13"/>
      <text:p text:style-name="P15"><text:span text:style-name="T20">Y no habiendo más asuntos que tratar, la Presidencia levanta la sesión, siendo las diez horas, dieciocho minutos del mismo día de su comienzo, de la que se extiende la presente Acta, y de la que yo, el Secretario General Accidental, doy fe.</text:span> </text:p>
      <text:p text:style-name="P15"><text:line-break/><text:tab/><text:span text:style-name="T27">LA ALCALDESA-PRESIDENTA, <text:s text:c="20"/>EL SECRETARIO GENERAL ACCIDENTAL,</text:span></text:p>
      <text:p text:style-name="P14"/>
      <text:p text:style-name="P75"/>
      <text:p text:style-name="P75">DILIGENCIA DE LA SECRETARÍA GENERAL</text:p>
      <text:p text:style-name="P76"/>
      <text:p text:style-name="P77">Diligencia para hacer constar que el acta del Pleno de fecha <text:span text:style-name="T7">12 de diciembre de 2024, en sesión extraordinaria,</text:span> ha sido aprobada por dicho órgano en la sesión celebrada el día <text:span text:style-name="T7">20 de diciembre de 2024.</text:span></text:p>
      <text:p text:style-name="P77"/>
      <text:p text:style-name="P77">Y para que conste, firmo la presente en Mogán, a fecha indicada en la firma electrónica.</text:p>
      <text:p text:style-name="P77"><text:tab/></text:p>
      <text:p text:style-name="P77"><text:tab/><text:tab/><text:tab/> <text:s text:c="10"/>El Secretario General Accidental,</text:p>
      <text:p text:style-name="P78"/>
      <text:p text:style-name="P79"><text:span text:style-name="T95"><text:tab/><text:tab/><text:tab/> <text:s text:c="2"/></text:span><text:span text:style-name="T96">Fdo.: David Chao Castro</text:span></text:p>
      <text:p text:style-name="P67"/>
      <table:table table:name="Table4" table:style-name="Table4">
        <table:table-column table:style-name="Table4.A"/>
        <table:table-column table:style-name="Table4.B"/>
        <table:table-column table:style-name="Table4.C"/>
        <table:table-row>
          <table:table-cell table:style-name="Table4.A1" office:value-type="string">
            <text:p text:style-name="P14"/>
          </table:table-cell>
          <table:table-cell table:style-name="Table4.A1" office:value-type="string">
            <text:p text:style-name="P14"/>
          </table:table-cell>
          <table:table-cell table:style-name="Table4.A1" office:value-type="string">
            <text:p text:style-name="P14"/>
          </table:table-cell>
        </table:table-row>
      </table:table>
      <text:p text:style-name="P1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3" svg:font-family="Arial, Helvetica, sans-serif"/>
    <style:font-face style:name="Arial4" svg:font-family="Arial, sans-serif"/>
    <style:font-face style:name="OpenSymbol" svg:font-family="OpenSymbol"/>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5"><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9</text:page-number></text:span></text:span><text:span text:style-name="Fuente_20_de_20_párrafo_20_predeter."><text:span text:style-name="MT1"> de </text:span></text:span><text:span text:style-name="Fuente_20_de_20_párrafo_20_predeter."><text:span text:style-name="MT1"><text:page-count>12</text:page-count></text:span></text:span></text:p>
            </table:table-cell>
          </table:table-row>
          <table:table-row>
            <table:table-cell table:style-name="Table1.A1" table:number-columns-spanned="2" office:value-type="string">
              <text:p text:style-name="MP3">Unidad administrativa de Secretaría</text:p>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0</text:page-number></text:span></text:span><text:span text:style-name="Fuente_20_de_20_párrafo_20_predeter."><text:span text:style-name="MT1"> de </text:span></text:span><text:span text:style-name="Fuente_20_de_20_párrafo_20_predeter."><text:span text:style-name="MT1"><text:page-count>12</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2-06T11:10:57.57</dc:date>
    <meta:editing-cycles>29</meta:editing-cycles>
    <meta:editing-duration>PT2H33M14S</meta:editing-duration>
    <meta:document-statistic meta:table-count="12" meta:image-count="1" meta:object-count="0" meta:page-count="12" meta:paragraph-count="282" meta:word-count="7113" meta:character-count="45140"/>
    <meta:user-defined meta:name="Información 1"/>
    <meta:user-defined meta:name="Información 2"/>
    <meta:user-defined meta:name="Información 3"/>
    <meta:user-defined meta:name="Información 4"/>
    <meta:template xlink:type="simple" xlink:actuate="onRequest" xlink:title="" xlink:href="file://vmfilepm/redirected$/jvsaavedra/Descargas/acta7833799269284096.odt/Normal.dotm"/>
  </office:meta>
</office:document-meta>
</file>