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tyle:font-face style:name="Arial3" svg:font-family="Arial, Helvetica, sans-serif"/>
    <style:font-face style:name="Arial2"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6.498cm" style:rel-width="100%" table:align="left"/>
    </style:style>
    <style:style style:name="Tabla1.A" style:family="table-column">
      <style:table-column-properties style:column-width="8.25cm" style:rel-column-width="32767*"/>
    </style:style>
    <style:style style:name="Tabla1.A1" style:family="table-cell">
      <style:table-cell-properties fo:padding="0.106cm" fo:border-left="0.035cm solid #000000" fo:border-right="none" fo:border-top="0.035cm solid #000000" fo:border-bottom="0.035cm solid #000000"/>
    </style:style>
    <style:style style:name="Tabla1.B1" style:family="table-cell">
      <style:table-cell-properties fo:padding="0.106cm" fo:border="0.035cm solid #000000"/>
    </style:style>
    <style:style style:name="Tabla1.A2" style:family="table-cell">
      <style:table-cell-properties fo:padding="0.106cm" fo:border-left="0.035cm solid #000000" fo:border-right="none" fo:border-top="none" fo:border-bottom="0.035cm solid #000000"/>
    </style:style>
    <style:style style:name="Tabla1.B2" style:family="table-cell">
      <style:table-cell-properties fo:padding="0.106cm" fo:border-left="0.035cm solid #000000" fo:border-right="0.035cm solid #000000" fo:border-top="none" fo:border-bottom="0.035cm solid #000000"/>
    </style:style>
    <style:style style:name="Tabla1.B6" style:family="table-cell" style:data-style-name="N0">
      <style:table-cell-properties fo:padding="0.106cm" fo:border-left="0.035cm solid #000000" fo:border-right="0.035cm solid #000000" fo:border-top="none" fo:border-bottom="0.035cm solid #000000"/>
    </style:style>
    <style:style style:name="Tabla2" style:family="table">
      <style:table-properties style:width="16.498cm" style:rel-width="100%" table:align="left"/>
    </style:style>
    <style:style style:name="Tabla2.A" style:family="table-column">
      <style:table-column-properties style:column-width="2.805cm" style:rel-column-width="11141*"/>
    </style:style>
    <style:style style:name="Tabla2.D" style:family="table-column">
      <style:table-column-properties style:column-width="1.649cm" style:rel-column-width="6552*"/>
    </style:style>
    <style:style style:name="Tabla2.E" style:family="table-column">
      <style:table-column-properties style:column-width="1.979cm" style:rel-column-width="7861*"/>
    </style:style>
    <style:style style:name="Tabla2.F" style:family="table-column">
      <style:table-column-properties style:column-width="4.454cm" style:rel-column-width="17694*"/>
    </style:style>
    <style:style style:name="Tabla2.A1" style:family="table-cell">
      <style:table-cell-properties fo:padding="0.106cm" fo:border-left="0.035cm solid #000000" fo:border-right="none" fo:border-top="0.035cm solid #000000" fo:border-bottom="0.035cm solid #000000"/>
    </style:style>
    <style:style style:name="Tabla2.F1" style:family="table-cell">
      <style:table-cell-properties fo:padding="0.106cm" fo:border="0.035cm solid #000000"/>
    </style:style>
    <style:style style:name="Tabla2.A2" style:family="table-cell" style:data-style-name="N0">
      <style:table-cell-properties fo:padding="0.106cm" fo:border-left="0.035cm solid #000000" fo:border-right="none" fo:border-top="none" fo:border-bottom="0.035cm solid #000000"/>
    </style:style>
    <style:style style:name="Tabla2.C2" style:family="table-cell">
      <style:table-cell-properties fo:padding="0.106cm" fo:border-left="0.035cm solid #000000" fo:border-right="none" fo:border-top="none" fo:border-bottom="0.035cm solid #000000"/>
    </style:style>
    <style:style style:name="Tabla2.F2" style:family="table-cell">
      <style:table-cell-properties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001cm"/>
    </style:style>
    <style:style style:name="Table4.C" style:family="table-column">
      <style:table-column-properties style:column-width="5.995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fo:font-size="9pt" style:font-size-asian="9pt"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6" style:family="paragraph" style:parent-style-name="Table_20_Contents">
      <style:text-properties style:font-name="Arial" fo:font-size="10pt" style:font-size-asian="10pt" style:font-size-complex="10pt"/>
    </style:style>
    <style:style style:name="P7" style:family="paragraph" style:parent-style-name="Table_20_Contents">
      <style:paragraph-properties fo:text-align="center" style:justify-single-word="false"/>
      <style:text-properties style:font-name="Arial" fo:font-size="6pt" fo:font-weight="normal" style:font-size-asian="6pt" style:font-weight-asian="normal" style:font-size-complex="6pt" style:font-weight-complex="normal"/>
    </style:style>
    <style:style style:name="P8"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9"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P10" style:family="paragraph" style:parent-style-name="Heading">
      <style:text-properties style:font-name="Arial" fo:font-size="9pt" style:font-size-asian="9pt" style:font-size-complex="9pt"/>
    </style:style>
    <style:style style:name="P11" style:family="paragraph" style:parent-style-name="Standard">
      <style:text-properties style:font-name="Arial" fo:font-weight="normal" style:font-weight-asian="normal" style:font-name-complex="Arial Narrow" style:font-style-complex="italic" style:font-weight-complex="normal"/>
    </style:style>
    <style:style style:name="P12"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13"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weight-complex="normal"/>
    </style:style>
    <style:style style:name="P14" style:family="paragraph" style:parent-style-name="Standard">
      <style:text-properties style:font-name="Arial" fo:font-size="10pt" fo:font-weight="normal" style:font-size-asian="10pt" style:font-weight-asian="normal" style:font-name-complex="Arial Narrow" style:font-size-complex="10pt" style:font-style-complex="italic" style:font-weight-complex="normal"/>
    </style:style>
    <style:style style:name="P15"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style-complex="italic" style:font-weight-complex="normal"/>
    </style:style>
    <style:style style:name="P16"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hyphenate="false" fo:hyphenation-remain-char-count="2" fo:hyphenation-push-char-count="2"/>
    </style:style>
    <style:style style:name="P17"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font-size="10pt" style:font-size-asian="10pt" style:font-size-complex="10pt" fo:hyphenate="false" fo:hyphenation-remain-char-count="2" fo:hyphenation-push-char-count="2"/>
    </style:style>
    <style:style style:name="P18" style:family="paragraph" style:parent-style-name="Text_20_body">
      <style:paragraph-properties fo:text-align="justify" style:justify-single-word="false"/>
    </style:style>
    <style:style style:name="P19" style:family="paragraph" style:parent-style-name="Text_20_body">
      <style:paragraph-properties fo:text-align="center" style:justify-single-word="false"/>
    </style:style>
    <style:style style:name="P20" style:family="paragraph" style:parent-style-name="Text_20_body">
      <style:paragraph-properties fo:text-align="justify" style:justify-single-word="false"/>
      <style:text-properties fo:color="#000000" style:font-name="Arial" fo:font-size="10pt" fo:font-style="italic" style:text-underline-style="solid" style:text-underline-width="auto" style:text-underline-color="font-color" fo:font-weight="bold" style:font-size-asian="10pt" style:font-size-complex="10pt"/>
    </style:style>
    <style:style style:name="P21" style:family="paragraph" style:parent-style-name="Text_20_body">
      <style:paragraph-properties fo:text-align="justify" style:justify-single-word="false"/>
      <style:text-properties fo:color="#000000" style:font-name="Arial" fo:font-size="10pt" fo:font-style="italic" style:font-size-asian="10pt" style:font-size-complex="10pt"/>
    </style:style>
    <style:style style:name="P22" style:family="paragraph" style:parent-style-name="Text_20_body">
      <style:paragraph-properties fo:text-align="justify" style:justify-single-word="false"/>
      <style:text-properties fo:color="#000000" style:font-name="Arial" fo:font-size="10pt" fo:language="es" fo:country="ES" fo:font-style="italic" fo:font-weight="bold" style:font-size-asian="10pt" style:font-size-complex="10pt"/>
    </style:style>
    <style:style style:name="P23" style:family="paragraph" style:parent-style-name="Text_20_body">
      <style:paragraph-properties fo:text-align="justify" style:justify-single-word="false"/>
      <style:text-properties fo:color="#000000" style:font-name="Arial" fo:font-size="10pt" fo:language="es" fo:country="ES" fo:font-style="italic" style:font-size-asian="10pt" style:font-size-complex="10pt"/>
    </style:style>
    <style:style style:name="P24" style:family="paragraph" style:parent-style-name="Text_20_body">
      <style:paragraph-properties fo:text-align="center" style:justify-single-word="false"/>
      <style:text-properties fo:color="#000000" style:font-name="Arial" fo:font-size="10pt" fo:font-weight="bold" style:font-size-asian="10pt" style:font-size-complex="10pt"/>
    </style:style>
    <style:style style:name="P25" style:family="paragraph" style:parent-style-name="Text_20_body">
      <style:text-properties fo:color="#000000" style:font-name="Arial" fo:font-size="10pt" style:font-size-asian="10pt" style:font-size-complex="10pt"/>
    </style:style>
    <style:style style:name="P26" style:family="paragraph" style:parent-style-name="Text_20_body">
      <style:paragraph-properties fo:text-align="justify" style:justify-single-word="false"/>
      <style:text-properties fo:color="#000000" style:font-name="Arial" fo:font-size="10pt" style:font-size-asian="10pt" style:font-size-complex="10pt"/>
    </style:style>
    <style:style style:name="P27" style:family="paragraph" style:parent-style-name="Text_20_body">
      <style:paragraph-properties fo:text-align="center" style:justify-single-word="false"/>
      <style:text-properties style:font-name="Arial" fo:font-size="10pt" fo:language="es" fo:country="ES" fo:font-style="italic" fo:font-weight="bold" style:font-size-asian="10pt" style:font-size-complex="10pt"/>
    </style:style>
    <style:style style:name="P28" style:family="paragraph" style:parent-style-name="Text_20_body">
      <style:paragraph-properties fo:text-align="justify" style:justify-single-word="false"/>
      <style:text-properties style:font-name="Arial" fo:font-size="10pt" fo:font-style="italic" fo:font-weight="bold" style:font-size-asian="10pt" style:font-size-complex="10pt"/>
    </style:style>
    <style:style style:name="P29" style:family="paragraph" style:parent-style-name="Text_20_body">
      <style:paragraph-properties fo:text-align="justify" style:justify-single-word="false"/>
      <style:text-properties style:font-name="Arial" fo:font-size="10pt" fo:font-style="italic" style:font-size-asian="10pt" style:font-size-complex="10pt"/>
    </style:style>
    <style:style style:name="P30" style:family="paragraph" style:parent-style-name="Text_20_body">
      <style:text-properties style:font-name="Arial" fo:font-size="10pt" style:font-size-asian="10pt" style:font-size-complex="10pt"/>
    </style:style>
    <style:style style:name="P31" style:family="paragraph" style:parent-style-name="Text_20_body">
      <style:paragraph-properties fo:text-align="justify" style:justify-single-word="false"/>
      <style:text-properties style:font-name="Arial" fo:font-size="10pt" style:font-size-asian="10pt" style:font-size-complex="10pt"/>
    </style:style>
    <style:style style:name="P32" style:family="paragraph" style:parent-style-name="Text_20_body">
      <style:paragraph-properties fo:text-align="center" style:justify-single-word="false"/>
      <style:text-properties style:font-name="Arial" fo:font-size="10pt" style:font-size-asian="10pt" style:font-size-complex="10pt"/>
    </style:style>
    <style:style style:name="P33" style:family="paragraph" style:parent-style-name="Table_20_Contents">
      <style:paragraph-properties fo:margin-top="0cm" fo:margin-bottom="0.499cm"/>
      <style:text-properties style:font-name="Arial" fo:font-size="10pt" fo:font-style="italic" fo:font-weight="bold" style:font-size-asian="10pt" style:font-size-complex="10pt"/>
    </style:style>
    <style:style style:name="P34" style:family="paragraph" style:parent-style-name="Table_20_Contents">
      <style:paragraph-properties fo:margin-top="0cm" fo:margin-bottom="0.499cm" fo:text-align="end" style:justify-single-word="false"/>
      <style:text-properties style:font-name="Arial" fo:font-size="10pt" fo:font-style="italic" fo:font-weight="bold" style:font-size-asian="10pt" style:font-size-complex="10pt"/>
    </style:style>
    <style:style style:name="P35" style:family="paragraph" style:parent-style-name="Table_20_Contents">
      <style:paragraph-properties fo:margin-top="0cm" fo:margin-bottom="0.499cm"/>
      <style:text-properties style:font-name="Arial" fo:font-size="10pt" fo:font-style="italic" style:font-size-asian="10pt" style:font-size-complex="10pt"/>
    </style:style>
    <style:style style:name="P36" style:family="paragraph" style:parent-style-name="Table_20_Contents">
      <style:paragraph-properties fo:margin-top="0cm" fo:margin-bottom="0.499cm" fo:text-align="justify" style:justify-single-word="false"/>
      <style:text-properties style:font-name="Arial" fo:font-size="10pt" fo:font-style="italic" style:font-size-asian="10pt" style:font-size-complex="10pt"/>
    </style:style>
    <style:style style:name="P37" style:family="paragraph" style:parent-style-name="Table_20_Contents">
      <style:paragraph-properties fo:margin-top="0cm" fo:margin-bottom="0.499cm" fo:text-align="end" style:justify-single-word="false"/>
      <style:text-properties style:font-name="Arial" fo:font-size="10pt" fo:font-style="italic" style:font-size-asian="10pt" style:font-size-complex="10pt"/>
    </style:style>
    <style:style style:name="P38" style:family="paragraph" style:parent-style-name="Standard" style:master-page-name="MP0">
      <style:paragraph-properties fo:text-align="justify" style:justify-single-word="false" style:page-number="auto" fo:break-before="page"/>
      <style:text-properties style:font-name="Arial" fo:font-size="10pt" fo:font-weight="bold" style:font-size-asian="10pt" style:font-weight-asian="bold" style:font-name-complex="Arial Narrow" style:font-size-complex="10pt" style:font-style-complex="italic" style:font-weight-complex="bold"/>
    </style:style>
    <style:style style:name="P39" style:family="paragraph" style:parent-style-name="Text_20_body" style:list-style-name="L1">
      <style:paragraph-properties fo:text-align="justify" style:justify-single-word="false"/>
    </style:style>
    <style:style style:name="P40" style:family="paragraph" style:parent-style-name="Text_20_body" style:list-style-name="L2">
      <style:paragraph-properties fo:text-align="justify" style:justify-single-word="false"/>
    </style:style>
    <style:style style:name="P41" style:family="paragraph" style:parent-style-name="Text_20_body" style:list-style-name="L3">
      <style:paragraph-properties fo:text-align="justify" style:justify-single-word="false"/>
    </style:style>
    <style:style style:name="P42" style:family="paragraph" style:parent-style-name="Text_20_body" style:list-style-name="L4">
      <style:paragraph-properties fo:text-align="justify" style:justify-single-word="false"/>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name-asian="Times New Roman" style:font-weight-asian="bold" style:font-weight-complex="bold"/>
    </style:style>
    <style:style style:name="T5" style:family="text">
      <style:text-properties fo:font-weight="normal" style:font-weight-asian="normal" style:font-name-complex="Arial Narrow" style:font-style-complex="italic" style:font-weight-complex="normal"/>
    </style:style>
    <style:style style:name="T6" style:family="text">
      <style:text-properties fo:font-weight="normal" style:font-weight-asian="normal" style:font-weight-complex="normal"/>
    </style:style>
    <style:style style:name="T7" style:family="text">
      <style:text-properties fo:color="#000000"/>
    </style:style>
    <style:style style:name="T8" style:family="text">
      <style:text-properties fo:color="#000000" fo:font-weight="bold"/>
    </style:style>
    <style:style style:name="T9" style:family="text">
      <style:text-properties fo:color="#000000" style:text-underline-style="solid" style:text-underline-width="auto" style:text-underline-color="font-color"/>
    </style:style>
    <style:style style:name="T10" style:family="text">
      <style:text-properties fo:color="#000000" style:text-underline-style="solid" style:text-underline-width="auto" style:text-underline-color="font-color" fo:font-weight="bold"/>
    </style:style>
    <style:style style:name="T11" style:family="text">
      <style:text-properties fo:color="#000000" style:font-name="Arial" fo:font-size="10pt" fo:font-weight="bold" style:font-size-asian="10pt" style:font-size-complex="10pt"/>
    </style:style>
    <style:style style:name="T12" style:family="text">
      <style:text-properties fo:color="#000000" style:font-name="Arial" fo:font-size="10pt" fo:font-style="italic" fo:font-weight="bold" style:font-size-asian="10pt" style:font-size-complex="10pt"/>
    </style:style>
    <style:style style:name="T13" style:family="text">
      <style:text-properties fo:color="#000000" style:font-name="Arial" fo:font-size="10pt" fo:font-style="italic" style:text-underline-style="solid" style:text-underline-width="auto" style:text-underline-color="font-color" fo:font-weight="bold" style:font-size-asian="10pt" style:font-size-complex="10pt"/>
    </style:style>
    <style:style style:name="T14" style:family="text">
      <style:text-properties fo:color="#000000" style:font-name="Arial" fo:font-size="10pt" fo:font-style="italic" style:text-underline-style="solid" style:text-underline-width="auto" style:text-underline-color="font-color" style:font-size-asian="10pt" style:font-size-complex="10pt"/>
    </style:style>
    <style:style style:name="T15" style:family="text">
      <style:text-properties fo:color="#000000" style:font-name="Arial" fo:font-size="10pt" fo:font-style="italic" style:font-size-asian="10pt" style:font-size-complex="10pt"/>
    </style:style>
    <style:style style:name="T16" style:family="text">
      <style:text-properties fo:color="#000000" style:font-name="Arial" fo:font-size="10pt" style:text-underline-style="solid" style:text-underline-width="auto" style:text-underline-color="font-color" style:font-size-asian="10pt" style:font-size-complex="10pt"/>
    </style:style>
    <style:style style:name="T17" style:family="text">
      <style:text-properties fo:color="#000000" style:font-name="Arial" fo:font-size="10pt" style:font-size-asian="10pt" style:font-size-complex="10pt"/>
    </style:style>
    <style:style style:name="T18" style:family="text">
      <style:text-properties fo:color="#000000" fo:font-style="italic"/>
    </style:style>
    <style:style style:name="T19" style:family="text">
      <style:text-properties fo:color="#004586" style:font-name="Arial" fo:font-size="10pt" style:text-underline-style="solid" style:text-underline-width="auto" style:text-underline-color="font-color" fo:font-weight="bold" style:font-size-asian="10pt" style:font-size-complex="10pt"/>
    </style:style>
    <style:style style:name="T20" style:family="text">
      <style:text-properties fo:color="#004586" style:font-name="Arial" fo:font-size="10pt" fo:font-style="italic" style:text-underline-style="solid" style:text-underline-width="auto" style:text-underline-color="font-color" fo:font-weight="bold" style:font-size-asian="10pt" style:font-size-complex="10pt"/>
    </style:style>
    <style:style style:name="T21" style:family="text">
      <style:text-properties style:font-name="Arial" fo:font-size="10pt" fo:font-style="italic" fo:font-weight="bold" style:font-size-asian="10pt" style:font-size-complex="10pt"/>
    </style:style>
    <style:style style:name="T22" style:family="text">
      <style:text-properties style:font-name="Arial" fo:font-size="10pt" fo:font-style="italic" style:text-underline-style="solid" style:text-underline-width="auto" style:text-underline-color="font-color" fo:font-weight="bold" style:font-size-asian="10pt" style:font-size-complex="10pt"/>
    </style:style>
    <style:style style:name="T23" style:family="text">
      <style:text-properties style:font-name="Arial" fo:font-size="10pt" fo:font-style="italic" style:font-size-asian="10pt" style:font-size-complex="10pt"/>
    </style:style>
    <style:style style:name="T24" style:family="text">
      <style:text-properties style:font-name="Arial" fo:font-size="10pt" fo:language="es" fo:country="ES" fo:font-style="italic" fo:font-weight="bold" style:font-size-asian="10pt" style:font-size-complex="10pt"/>
    </style:style>
    <style:style style:name="T25" style:family="text">
      <style:text-properties style:font-name="Arial" fo:font-size="10pt" fo:language="es" fo:country="ES" fo:font-style="italic" style:text-underline-style="solid" style:text-underline-width="auto" style:text-underline-color="font-color" fo:font-weight="bold" style:font-size-asian="10pt" style:font-size-complex="10pt"/>
    </style:style>
    <style:style style:name="T26" style:family="text">
      <style:text-properties style:font-name="Arial" fo:font-size="10pt" fo:language="es" fo:country="ES" fo:font-style="italic" style:font-size-asian="10pt" style:font-size-complex="10pt"/>
    </style:style>
    <style:style style:name="T27" style:family="text">
      <style:text-properties style:font-name="Arial" fo:font-size="10pt" style:font-size-asian="10pt" style:font-size-complex="10pt"/>
    </style:style>
    <style:style style:name="T28" style:family="text">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29" style:family="text">
      <style:text-properties style:font-name="Arial" fo:font-size="10pt" style:text-underline-style="solid" style:text-underline-width="auto" style:text-underline-color="font-color" style:font-name-asian="Times New Roman" style:font-size-asian="10pt" style:font-size-complex="10pt"/>
    </style:style>
    <style:style style:name="T30" style:family="text">
      <style:text-properties style:font-name="Arial" fo:font-size="10pt" style:text-underline-style="none" fo:font-weight="bold" style:font-name-asian="Times New Roman" style:font-size-asian="10pt" style:font-weight-asian="bold" style:font-size-complex="10pt" style:font-weight-complex="bold"/>
    </style:style>
    <style:style style:name="T31" style:family="text">
      <style:text-properties style:text-underline-style="solid" style:text-underline-width="auto" style:text-underline-color="font-color" fo:font-weight="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8"><text:tab/>DON DAVID CHAO CASTRO, SECRETARIO GENERAL ACCIDENTAL DEL ILUSTRE AYUNTAMIENTO DE MOGÁN (LAS PALMAS).</text:p>
      <text:p text:style-name="P15"/>
      <text:p text:style-name="P17"><text:span text:style-name="T3">CERTIFICA:</text:span><text:span text:style-name="T6"> </text:span><text:span text:style-name="T6">Que el </text:span><text:span text:style-name="T3">Pleno Municipal</text:span><text:span text:style-name="T6">, en</text:span> sesión <text:span text:style-name="T3">Ordinaria </text:span><text:span text:style-name="T6"><text:s/>cel</text:span>ebrada<text:span text:style-name="T6"> el día </text:span><text:span text:style-name="T3">20/12/2024</text:span>, adoptó, entre otros, el siguiente acuerdo, que literalmente señala:</text:p>
      <text:p text:style-name="P14"/>
      <text:p text:style-name="Standard"><text:span text:style-name="T30"><text:tab/></text:span><text:span text:style-name="T28">&lt;&lt;</text:span><text:span text:style-name="Strong_20_Emphasis"><text:span text:style-name="T29">8. Expte. 7808/2023. Aprobación del Plan de Igualdad del Ilustre Ayuntamiento de Mogán, así como el Protocolo para la Prevención y Actuación frente al acoso laboral, y concretamente el sexual, el acoso por razón de sexo y otras conductas contrarias a la libertad sexual y la integridad moral en el ámbito laboral del Ayuntamiento de Mogán, y el Informe de Diagnóstico del Ayuntamiento de Mogán.</text:span></text:span><text:span text:style-name="T28"> </text:span></text:p>
      <text:p text:style-name="P25"/>
      <text:p text:style-name="P25">Por mi el secretario, se da cuenta de la propuesta, cuyo tenor literal es el siguiente:</text:p>
      <text:p text:style-name="P30"/>
      <text:p text:style-name="P31"><text:span text:style-name="T8">“D. LUIS MIGUEL BECERRA ANDRÉ</text:span><text:span text:style-name="T7">, Teniente de Alcalde del Área de Gobierno de Servicios Centrales, en ejercicio de las competencias que me han sido conferidas en virtud de la delegación efectuada por la Alcaldía de este Ayuntamiento, mediante Decreto nº 3349/2023, de 19 de junio y Decreto nº 3383/2023, de 21 de junio que establece el </text:span><text:span text:style-name="T18">orden de sustitución y precedencias de las distintas Áreas de gobierno y concejalías"</text:span><text:span text:style-name="T7">, </text:span><text:span text:style-name="T8">VISTO </text:span><text:span text:style-name="T7">el expediente en relación con la contratación del Servicio consistente en la asistencia y elaboración del Plan de Igualdad para los empleados públicos del Ayuntamiento de Mogán, y </text:span></text:p>
      <text:p text:style-name="P18"><text:span text:style-name="T11">VISTO </text:span><text:span text:style-name="T17">el informe emitido por Dña. Lorena Pérez Trujillo, Funcionaria Municipal, Responsable del Servicio de Recursos Humanos según Decreto nº 5166/2023, de 19 de septiembre, de fecha 09/12/2024 y Código Seguro de Verificación nº </text:span><text:a xlink:type="simple" xlink:href="https://oat.mogan.es:8448/ventanilla/web/validacionFirmas.do?opcion=1&amp;modo=3&amp;csv=Y006754aa90109054ad07e80af0c0a2e9" text:style-name="Internet_20_link" text:visited-style-name="Visited_20_Internet_20_Link"><text:span text:style-name="T19">Y006754aa90109054ad07e80af0c0a2e9</text:span></text:a><text:span text:style-name="T17">, que literalmente dispone: </text:span></text:p>
      <text:p text:style-name="P21"><text:span text:style-name="T2">&lt;&lt; DÑA. LORENA PÉREZ TRUJILLO,</text:span> Funcionaria Municipal, Responsable del Servicio de Recursos Humanos según Decreto 5166/2023, de 19 de septiembre, visto el Expediente administrativo nº 7808/2023 Contratación del Servicio consistente en la asistencia y elaboración del Plan de Igualdad para los empleados públicos del Ayuntamiento de Mogán, y <text:span text:style-name="T2">VISTO </text:span>el acuerdo de la Comisión de Igualdad de este Ilustre Ayuntamiento de Mogán, emito el presente informe sobre la base de los antecedentes de hecho y fundamentos jurídicos siguientes: </text:p>
      <text:p text:style-name="P27">ANTECEDENTES DE HECHO</text:p>
      <text:p text:style-name="P18"><text:span text:style-name="T21">I.- </text:span><text:span text:style-name="T23">Que con fecha 06/07/2023 y Código Seguro de Verificación (en adelante, CSV), Nº </text:span><text:a xlink:type="simple" xlink:href="https://oat.mogan.es:8448/ventanilla/web/validacionFirmas.do?opcion=1&amp;modo=3&amp;csv=U006754aa92d060dc9307e721b070b00s" text:style-name="Internet_20_link" text:visited-style-name="Visited_20_Internet_20_Link"><text:span text:style-name="T22">U006754aa92d060dc9307e721b070b00s</text:span></text:a><text:span text:style-name="T23">, D. José Carlos Álamo Alonso, por entonces Jefe del Servicio de Recursos Humanos del Ilustre Ayuntamiento de Mogán, según Decreto 2000/2016, de fecha 26 de julio, emite informe propuesta del que se desprende lo siguiente: </text:span></text:p>
      <text:p text:style-name="P29"><text:span text:style-name="T2">&lt;&lt;(...) </text:span><text:span text:style-name="T31">PROPUESTA</text:span></text:p>
      <text:p text:style-name="P29">Se propone al Concejal Delegado de Recursos Humanos: </text:p>
      <text:p text:style-name="P29"><text:span text:style-name="T2">Primero.- </text:span>Declarar la necesidad e idoneidad del contrato de <text:span text:style-name="T2">Servicio consistente en la asistencia y elaboración del Plan de Igualdad para los empleados Públicos del Ayuntamiento de Mogán. </text:span></text:p>
      <text:p text:style-name="P29"><text:span text:style-name="T2">Segundo.- </text:span>Iniciar el expediente para la adjudicación del contrato <text:span text:style-name="T2">Servicio consistente en la asistencia y elaboración del Plan de Igualdad para los empleados públicos del Ayuntamiento de Mogán </text:span>incluyendo en este Protocolo de prevención del acoso sexual y por razón de sexo y laboral.(...)<text:span text:style-name="T2">&gt;&gt;</text:span></text:p>
      <text:p text:style-name="P18"><text:span text:style-name="T21">II.- </text:span><text:span text:style-name="T23">Que, en fecha 22/06/2023 (CSV nº </text:span><text:a xlink:type="simple" xlink:href="https://oat.mogan.es:8448/ventanilla/web/validacionFirmas.do?opcion=1&amp;modo=3&amp;csv=L006754aa912160b60107e700106071c1" text:style-name="Internet_20_link" text:visited-style-name="Visited_20_Internet_20_Link"><text:span text:style-name="T22">L006754aa912160b60107e700106071c1</text:span></text:a><text:span text:style-name="T23">), se solicita a la Intervención Municipal retención de crédito por importe de 10.500,00 con el objeto de proceder a la contratación correspondiente. Tras lo cual, en fecha 22/06/2023 (CSV nº </text:span><text:a xlink:type="simple" xlink:href="https://oat.mogan.es:8448/ventanilla/web/validacionFirmas.do?opcion=1&amp;modo=3&amp;csv=h006754aa93b1607ab207e7111060835I" text:style-name="Internet_20_link" text:visited-style-name="Visited_20_Internet_20_Link"><text:span text:style-name="T22">h006754aa93b1607ab207e7111060835I</text:span></text:a><text:span text:style-name="T23">), D. Gonzalo Martínez Lázaro, Interventor de este Ilustre Ayuntamiento de Mogán, emite certificación negativa de crédito. </text:span></text:p>
      <text:p text:style-name="P18"><text:span text:style-name="T21">III.- </text:span><text:span text:style-name="T23">Que con fecha 22/06/2023 y CSV nº </text:span><text:a xlink:type="simple" xlink:href="https://oat.mogan.es:8448/ventanilla/web/validacionFirmas.do?opcion=1&amp;modo=3&amp;csv=t006754aa917160a66c07e70a7060d12z" text:style-name="Internet_20_link" text:visited-style-name="Visited_20_Internet_20_Link"><text:span text:style-name="T22">t006754aa917160a66c07e70a7060d12z</text:span></text:a><text:span text:style-name="T23">, D. José Carlos Álamo Alonso, con visto bueno del Concejal delegado con competencias en materia de Recursos Humanos, emite </text:span><text:span text:style-name="T21">MEMORIA JUSTIFICATIVA DE NECESIDAD DEL GASTO</text:span><text:span text:style-name="T23">. </text:span></text:p>
      <text:p text:style-name="P18"><text:soft-page-break/><text:span text:style-name="T21">IV.- </text:span><text:span text:style-name="T23">Que consta en el expediente retención de crédito de fecha 04/09/2023 (CSV nº </text:span><text:a xlink:type="simple" xlink:href="https://oat.mogan.es:8448/ventanilla/web/validacionFirmas.do?opcion=1&amp;modo=3&amp;csv=x006754aa9210a16a7507e738f09142ck" text:style-name="Internet_20_link" text:visited-style-name="Visited_20_Internet_20_Link"><text:span text:style-name="T22">x006754aa9210a16a7507e738f09142ck</text:span></text:a><text:span text:style-name="T23">), con un importe de 10.500,00 (Partida Presupuestaria 920/22706). </text:span></text:p>
      <text:p text:style-name="P18"><text:span text:style-name="T24">V.- </text:span><text:span text:style-name="T26">Que, tras informe propuesta de fecha 15/09/2023 (CSV nº </text:span><text:a xlink:type="simple" xlink:href="https://oat.mogan.es:8448/ventanilla/web/validacionFirmas.do?opcion=1&amp;modo=3&amp;csv=A006754aa9040f05afe07e70cd09070aM" text:style-name="Internet_20_link" text:visited-style-name="Visited_20_Internet_20_Link"><text:span text:style-name="T25">A006754aa9040f05afe07e70cd09070aM</text:span></text:a><text:span text:style-name="T26">), emitido por D. José Carlos Álamo Alonso, y el visto bueno de D. Juan Ernesto Hernández Cruz, Teniente de Alcalde del Área de Gobierno de Medio Ambiente, Servicios Públicos, Obras Públicas y Embellecimiento según Decreto nº 3349/2023, de fecha 19 de junio, mediante Decreto nº 5129/2023, de fecha 15/09/2023 y CSV nº </text:span><text:a xlink:type="simple" xlink:href="https://oat.mogan.es:8448/ventanilla/web/validacionFirmas.do?opcion=1&amp;modo=3&amp;csv=U006754aa9380f0c38207e701a090a1ei" text:style-name="Internet_20_link" text:visited-style-name="Visited_20_Internet_20_Link"><text:span text:style-name="T25">U006754aa9380f0c38207e701a090a1ei</text:span></text:a><text:span text:style-name="T26">, dictado por D. Juan Ernesto Hernández Cruz, se acuerda: </text:span></text:p>
      <text:p text:style-name="P29"><text:span text:style-name="T8">&lt;&lt; </text:span><text:span text:style-name="T7">()</text:span><text:span text:style-name="T7"> </text:span><text:span text:style-name="T8">Primero.- </text:span><text:span text:style-name="T7">Declarar la necesidad del contrato epigrafiado conforme al antecedente de hecho segundo. </text:span></text:p>
      <text:p text:style-name="P29"><text:span text:style-name="T8">Segundo.- </text:span><text:span text:style-name="T7">Aprobar el gasto y adjuntar el contrato epigrafiado con las siguientes características: </text:span></text:p>
      <table:table table:name="Tabla1" table:style-name="Tabla1">
        <table:table-column table:style-name="Tabla1.A" table:number-columns-repeated="2"/>
        <table:table-row>
          <table:table-cell table:style-name="Tabla1.A1" office:value-type="string">
            <text:p text:style-name="P35">Contrato</text:p>
          </table:table-cell>
          <table:table-cell table:style-name="Tabla1.B1" office:value-type="string">
            <text:p text:style-name="P36">Contrato menor de servicio a la entidad <text:span text:style-name="T2">NUEVOS TIEMPOS CONSULTORES, SL con CIF B-47742143, </text:span>para la contratación del Servicio consistente en la asistencia yy elaboración del Plan de Igualdad para los empleados públicos del Ayuntamiento de Mogán, (incluyendo este el Protocolo de prevención del acoso sexual y por razón de sexo y laboral). <text:span text:style-name="T2">(7808-2023</text:span></text:p>
          </table:table-cell>
        </table:table-row>
        <table:table-row>
          <table:table-cell table:style-name="Tabla1.A2" office:value-type="string">
            <text:p text:style-name="P35">Tipo de Contrato</text:p>
          </table:table-cell>
          <table:table-cell table:style-name="Tabla1.B2" office:value-type="string">
            <text:p text:style-name="P35">Servicio</text:p>
          </table:table-cell>
        </table:table-row>
        <table:table-row>
          <table:table-cell table:style-name="Tabla1.A2" office:value-type="string">
            <text:p text:style-name="P35">Forma de Adjudicación</text:p>
          </table:table-cell>
          <table:table-cell table:style-name="Tabla1.B2" office:value-type="string">
            <text:p text:style-name="P35">Directa</text:p>
          </table:table-cell>
        </table:table-row>
        <table:table-row>
          <table:table-cell table:style-name="Tabla1.A2" office:value-type="string">
            <text:p text:style-name="P35">Nombre del Adjudicatario</text:p>
          </table:table-cell>
          <table:table-cell table:style-name="Tabla1.B2" office:value-type="string">
            <text:p text:style-name="P35">NUEVOS TIEMPOS CONSULTORES, SL</text:p>
          </table:table-cell>
        </table:table-row>
        <table:table-row>
          <table:table-cell table:style-name="Tabla1.A2" office:value-type="string">
            <text:p text:style-name="P35">CIF adjudicatario</text:p>
          </table:table-cell>
          <table:table-cell table:style-name="Tabla1.B2" office:value-type="string">
            <text:p text:style-name="P33">B-47742143</text:p>
          </table:table-cell>
        </table:table-row>
        <table:table-row>
          <table:table-cell table:style-name="Tabla1.A2" office:value-type="string">
            <text:p text:style-name="P35">Importe Adjudicación SIN IGIC</text:p>
          </table:table-cell>
          <table:table-cell table:style-name="Tabla1.B6" office:value-type="float" office:value="9612">
            <text:p text:style-name="P37">9612</text:p>
          </table:table-cell>
        </table:table-row>
        <table:table-row>
          <table:table-cell table:style-name="Tabla1.A2" office:value-type="string">
            <text:p text:style-name="P35">Importe 7% IGIC</text:p>
          </table:table-cell>
          <table:table-cell table:style-name="Tabla1.B6" office:value-type="float" office:value="672.84">
            <text:p text:style-name="P37">672,84</text:p>
          </table:table-cell>
        </table:table-row>
        <table:table-row>
          <table:table-cell table:style-name="Tabla1.A2" office:value-type="string">
            <text:p text:style-name="P35">Importe total adjudicación con 7% de IGIC</text:p>
          </table:table-cell>
          <table:table-cell table:style-name="Tabla1.B6" office:value-type="float" office:value="10284.84">
            <text:p text:style-name="P34">10284,84</text:p>
          </table:table-cell>
        </table:table-row>
      </table:table>
      <text:p text:style-name="P23">Con cargo a: </text:p>
      <table:table table:name="Tabla2" table:style-name="Tabla2">
        <table:table-column table:style-name="Tabla2.A" table:number-columns-repeated="3"/>
        <table:table-column table:style-name="Tabla2.D"/>
        <table:table-column table:style-name="Tabla2.E"/>
        <table:table-column table:style-name="Tabla2.F"/>
        <table:table-row>
          <table:table-cell table:style-name="Tabla2.A1" office:value-type="string">
            <text:p text:style-name="P35">Año</text:p>
          </table:table-cell>
          <table:table-cell table:style-name="Tabla2.A1" office:value-type="string">
            <text:p text:style-name="P35">nº. operación</text:p>
          </table:table-cell>
          <table:table-cell table:style-name="Tabla2.A1" office:value-type="string">
            <text:p text:style-name="P35">Aplicación</text:p>
            <text:p text:style-name="P35">Presupuestaria</text:p>
          </table:table-cell>
          <table:table-cell table:style-name="Tabla2.A1" office:value-type="string">
            <text:p text:style-name="P35">PGFA</text:p>
          </table:table-cell>
          <table:table-cell table:style-name="Tabla2.A1" office:value-type="string">
            <text:p text:style-name="P35">Importe</text:p>
          </table:table-cell>
          <table:table-cell table:style-name="Tabla2.F1" office:value-type="string">
            <text:p text:style-name="P35">Texto libre</text:p>
          </table:table-cell>
        </table:table-row>
        <table:table-row>
          <table:table-cell table:style-name="Tabla2.A2" office:value-type="float" office:value="2023">
            <text:p text:style-name="P35">2023</text:p>
          </table:table-cell>
          <table:table-cell table:style-name="Tabla2.A2" office:value-type="float" office:value="220230017148">
            <text:p text:style-name="P35">220230017148</text:p>
          </table:table-cell>
          <table:table-cell table:style-name="Tabla2.C2" office:value-type="string">
            <text:p text:style-name="P35">920/22706</text:p>
          </table:table-cell>
          <table:table-cell table:style-name="Tabla2.C2" office:value-type="string">
            <text:p text:style-name="P6"/>
          </table:table-cell>
          <table:table-cell table:style-name="Tabla2.A2" office:value-type="float" office:value="10500">
            <text:p text:style-name="P35">10500</text:p>
          </table:table-cell>
          <table:table-cell table:style-name="Tabla2.F2" office:value-type="string">
            <text:p text:style-name="P35">Estudios y trabajos técnicos</text:p>
          </table:table-cell>
        </table:table-row>
        <table:table-row>
          <table:table-cell table:style-name="Tabla2.C2" office:value-type="string">
            <text:p text:style-name="P35">TOTAL</text:p>
          </table:table-cell>
          <table:table-cell table:style-name="Tabla2.C2" office:value-type="string">
            <text:p text:style-name="P6"/>
          </table:table-cell>
          <table:table-cell table:style-name="Tabla2.C2" office:value-type="string">
            <text:p text:style-name="P6"/>
          </table:table-cell>
          <table:table-cell table:style-name="Tabla2.C2" office:value-type="string">
            <text:p text:style-name="P6"/>
          </table:table-cell>
          <table:table-cell table:style-name="Tabla2.A2" office:value-type="float" office:value="10500">
            <text:p text:style-name="P35">10500</text:p>
          </table:table-cell>
          <table:table-cell table:style-name="Tabla2.F2" office:value-type="string">
            <text:p text:style-name="P6"/>
          </table:table-cell>
        </table:table-row>
      </table:table>
      <text:p text:style-name="P29"><text:span text:style-name="T8">Tercero.- </text:span><text:span text:style-name="T7">Autorizar y disponer l gasto conforme a lo señalado en el apartado precedente. </text:span></text:p>
      <text:p text:style-name="P29"><text:span text:style-name="T8">Cuarto.- </text:span><text:span text:style-name="T7">Nombrar responsable del contrato al trabajador municipal Jose Carlos Álamo Alonso Jefe de Recursos Humanos. </text:span></text:p>
      <text:p text:style-name="P29"><text:span text:style-name="T8">Quinto.- </text:span><text:span text:style-name="T7">Una vez iniciado el servicio, y tras las oportunas comprobaciones, se efectuará el pago del 30% a la entrega del diagnóstico y una vez presentada la factura por el adjudicatario, el resto, es decir, el 70% se abonará al finalizar el servicio, y en el plazo de 30 días desde la prestación de los servicios. </text:span></text:p>
      <text:p text:style-name="P29"><text:soft-page-break/><text:span text:style-name="T8">Sexto.- </text:span><text:span text:style-name="T7">La duración del contrato </text:span><text:span text:style-name="T8">no podrá ser superior a un año, </text:span><text:span text:style-name="T7">ni ser objeto de prórroga ni de revisión de precios. </text:span></text:p>
      <text:p text:style-name="P29"><text:span text:style-name="T8">Séptimo.- </text:span><text:span text:style-name="T7">Publicar el contrato menor en el Perfil del Contratante en la forma prevista en el artículo 63.4 de la LEY 9/2017, de 8 noviembre, de Contratos del Sector Público -LCSP 2017-, comprendiendo la formación a publicar su objeto, duración, el importe de adjudicación, incluido el IGIC, y la identidad del adjudicatario. </text:span></text:p>
      <text:p text:style-name="P29"><text:span text:style-name="T8">Octavo.- Dar traslado </text:span><text:span text:style-name="T7">del acuerdo que se adopte al </text:span><text:span text:style-name="T8">Servicio de Intervención, </text:span><text:span text:style-name="T7">a los efectos oportunos. </text:span></text:p>
      <text:p text:style-name="P29"><text:span text:style-name="T8">Noveno.- Notificar </text:span><text:span text:style-name="T7">la resolución al </text:span><text:span text:style-name="T8">adjudicatario </text:span><text:span text:style-name="T7">con indicación de los recursos que procedan. </text:span><text:span text:style-name="T8">&gt;&gt;</text:span></text:p>
      <text:p text:style-name="P21">Dicha resolución es puesta a disposición de la entidad adjudicataria, NUEVOS TIEMPOS CONSULTOS, S.L., en fecha 15/09/2023 (RS nº 2023/10500, de fecha 115/09/2023). </text:p>
      <text:p text:style-name="P18"><text:span text:style-name="T12">VI.- </text:span><text:span text:style-name="T15">Que consta en el expediente, de fecha 15/09/2023 y CSV nº </text:span><text:a xlink:type="simple" xlink:href="https://oat.mogan.es:8448/ventanilla/web/validacionFirmas.do?opcion=1&amp;modo=3&amp;csv=8006754aa92f14035d807e72e3090905M" text:style-name="Internet_20_link" text:visited-style-name="Visited_20_Internet_20_Link"><text:span text:style-name="T20">8006754aa92f14035d807e72e3090905M</text:span></text:a><text:span text:style-name="T15">, autorización y disposición de gasto por importe de 10.284,84 . </text:span></text:p>
      <text:p text:style-name="P18"><text:span text:style-name="T12">VII.- </text:span><text:span text:style-name="T15">Que con fecha 23/09/2024 y CSV nº </text:span><text:a xlink:type="simple" xlink:href="https://oat.mogan.es:8448/ventanilla/web/validacionFirmas.do?opcion=1&amp;modo=3&amp;csv=1006754aa920171619107e8160090c0cu" text:style-name="Internet_20_link" text:visited-style-name="Visited_20_Internet_20_Link"><text:span text:style-name="T20">1006754aa920171619107e8160090c0cu</text:span></text:a><text:span text:style-name="T15">, D. David Chao Castro, funcionario de carrera de este Ilustre Ayuntamiento de Mogán, Secretario General Accidental del Ayuntamiento de Mogán, de acuerdo con la Resolución del Director General de Función Pública del Gobierno de Canarias nº 1594/2024, de 16 de abril, actuando como Secretario de la Comisión de Igualdad del Ayuntamiento de Mogán, y tras convocatoria celebrada el pasado día 16 de septiembre de 2024, emite certificado con el siguiente tenor literal: </text:span></text:p>
      <text:p text:style-name="P29"><text:span text:style-name="T8">&lt;&lt;(...) 2º.- </text:span><text:span text:style-name="T7">Que, de acuerdo con el borrador del acta, asistieron a dicha reunión las siguientes personas: </text:span></text:p>
      <text:p text:style-name="P29"><text:span text:style-name="T7">&lt;&lt;</text:span><text:span text:style-name="T10">Por la Corporación:</text:span></text:p>
      <text:p text:style-name="P29"><text:span text:style-name="T8">-D. Juan Mencey Navarro Romero, </text:span><text:span text:style-name="T7">concejal delegado en materia de Recursos Humanos.</text:span></text:p>
      <text:p text:style-name="P29"><text:span text:style-name="T8">-Dña. Minerva Oliva Martel, </text:span><text:span text:style-name="T7">concejal delegada en materia de igualdad. </text:span></text:p>
      <text:p text:style-name="P29"><text:span text:style-name="T8">-Dña. Yaiza de la Soledad Llovell Hernández, </text:span><text:span text:style-name="T7">concejala delegada en materia de Mayores. </text:span></text:p>
      <text:p text:style-name="P29"><text:span text:style-name="T8">-D. José Carlos Álamo Alonso, </text:span><text:span text:style-name="T7">funcionario de Recursos Humanos. </text:span></text:p>
      <text:p text:style-name="P23">Delegan su firma en D. Juan Mencey Navarro Romero:</text:p>
      <text:p text:style-name="P29"><text:span text:style-name="T8">-Dña. Tania del Pino Alonso Pérez, </text:span><text:span text:style-name="T7">concejala delegada en materia de Presidencia.</text:span></text:p>
      <text:p text:style-name="P29"><text:span text:style-name="T8">-Grimanesa Artiles Oliva, </text:span><text:span text:style-name="T7">concejala delegada en materia de Servicios Sociales. </text:span></text:p>
      <text:p text:style-name="P20">Delegados de la Sección Sindical:</text:p>
      <text:p text:style-name="P22">-CC.OO.: ------------</text:p>
      <text:p text:style-name="P22">-SPPLB: D. Ángel León Miranda. </text:p>
      <text:p text:style-name="P22">-CSIF: Dña. David Rodríguez Cordero. </text:p>
      <text:p text:style-name="P22">-SEPCA: Dña. Rosario Trujillo Rodríguez. </text:p>
      <text:p text:style-name="P22">-UGT: D. José Manuel Ramírez Viera.</text:p>
      <text:p text:style-name="P28"><text:span text:style-name="T9">Asesores</text:span><text:span text:style-name="T7">: </text:span></text:p>
      <text:p text:style-name="P29"><text:span text:style-name="T8">-Dña. Sandra Pérez Pérez </text:span><text:span text:style-name="T7">(asesora externa del Ayuntamiento de Mogán, por videoconferencia). </text:span></text:p>
      <text:p text:style-name="P29"><text:span text:style-name="T8">-D. José Antonio González Martel </text:span><text:span text:style-name="T7">(SPPLB). </text:span></text:p>
      <text:p text:style-name="P29"><text:span text:style-name="T8">-D. Raúl Ravelo Guerra </text:span><text:span text:style-name="T7">(SPPLB). </text:span></text:p>
      <text:p text:style-name="P29"><text:span text:style-name="T8">-D. Gustavo Martel Navarro </text:span><text:span text:style-name="T7">(UGT).&gt;&gt;</text:span></text:p>
      <text:p text:style-name="P29"><text:span text:style-name="T8">3º.- </text:span><text:span text:style-name="T7">Que en el </text:span><text:span text:style-name="T8">punto primero </text:span><text:span text:style-name="T7">del orden del día de dicha reunión de la Comisión de Igualdad se debatió el asunto </text:span><text:span text:style-name="T8">Traslado del informe diagnóstico definitivo con las modificaciones derivadas del plan de igualdad, </text:span><text:span text:style-name="T7">que obtuvo el </text:span><text:span text:style-name="T8">asentimiento </text:span><text:span text:style-name="T7">de todos los miembros de la mesa. </text:span></text:p>
      <text:p text:style-name="P29"><text:soft-page-break/><text:span text:style-name="T8">4º.- </text:span><text:span text:style-name="T7">Que en el </text:span><text:span text:style-name="T8">punto segundo </text:span><text:span text:style-name="T7">del orden del día de dicha reunión de la Comisión de Igualdad se debatió el asunto </text:span><text:span text:style-name="T8">Negociación y aprobación del plan de igualdad, </text:span><text:span text:style-name="T7">que se sometió seguidamente a votación y fue </text:span><text:span text:style-name="T8">aprobado por unanimidad </text:span><text:span text:style-name="T7">de todos los miembros de la Comisión. </text:span></text:p>
      <text:p text:style-name="P29"><text:span text:style-name="T8">5º.- </text:span><text:span text:style-name="T7">Que en el </text:span><text:span text:style-name="T8">punto tercero </text:span><text:span text:style-name="T7">del orden del día de dicha reunión de la Comisión de Igualdad se debatió el asunto </text:span><text:span text:style-name="T8">Negociación y aprobación del Protocolo para la prevención y actuación frente al acoso laboral, y concretamente el sexual, </text:span><text:span text:style-name="T7">que se sometió seguidamente a votación y fue </text:span><text:span text:style-name="T8">aprobado por unanimidad </text:span><text:span text:style-name="T7">de todos los miembros de la Comisión.</text:span><text:span text:style-name="T8">&gt;&gt;</text:span></text:p>
      <text:p text:style-name="P23">Así, consta en el expediente, los siguientes documentos aprobados por dicha Comisión: </text:p>
      <text:list xml:id="list8793798071101394573" text:style-name="L1">
        <text:list-item>
          <text:p text:style-name="P39"><text:span text:style-name="T12">Protocolo para la Prevención y Actuación frente al acoso laboral, y concretamente el sexual, el acoso por razón de sexo y otras conductas contrarias a la libertad sexual y la integridad moral en el ámbito laboral del Ayuntamiento de Mogán. </text:span><text:span text:style-name="T15">(CSV nº </text:span><text:a xlink:type="simple" xlink:href="https://oat.mogan.es:8448/ventanilla/web/validacionFirmas.do?opcion=1&amp;modo=3&amp;csv=s006754aa939121258807e8371090920e" text:style-name="Internet_20_link" text:visited-style-name="Visited_20_Internet_20_Link"><text:span text:style-name="T20">s006754aa939121258807e8371090920e</text:span></text:a><text:span text:style-name="T15">). </text:span></text:p>
        </text:list-item>
        <text:list-item>
          <text:p text:style-name="P39"><text:span text:style-name="T12">Informe de Diagnóstico de Ayuntamiento de Mogán </text:span><text:span text:style-name="T15">(CSV nº </text:span><text:a xlink:type="simple" xlink:href="https://oat.mogan.es:8448/ventanilla/web/validacionFirmas.do?opcion=1&amp;modo=3&amp;csv=C006754aa90f120fd1a07e8092090921M" text:style-name="Internet_20_link" text:visited-style-name="Visited_20_Internet_20_Link"><text:span text:style-name="T20">C006754aa90f120fd1a07e8092090921M</text:span></text:a><text:span text:style-name="T15">). </text:span></text:p>
        </text:list-item>
        <text:list-item>
          <text:p text:style-name="P39"><text:span text:style-name="T12">Plan de Igualdad de Ayuntamiento de Mogán </text:span><text:span text:style-name="T15">(CSV nº </text:span><text:a xlink:type="simple" xlink:href="https://oat.mogan.es:8448/ventanilla/web/validacionFirmas.do?opcion=1&amp;modo=3&amp;csv=d006754aa92012070c107e80a3090921i" text:style-name="Internet_20_link" text:visited-style-name="Visited_20_Internet_20_Link"><text:span text:style-name="T20">d006754aa92012070c107e80a3090921i</text:span></text:a><text:span text:style-name="T15">). </text:span></text:p>
        </text:list-item>
      </text:list>
      <text:p text:style-name="P18"><text:span text:style-name="Emphasis"><text:span text:style-name="T15">A los anteriores hechos son de aplicación los siguientes: </text:span></text:span></text:p>
      <text:p text:style-name="P19"><text:span text:style-name="Emphasis"><text:span text:style-name="T12">FUNDAMENTOS JURÍDICOS</text:span></text:span></text:p>
      <text:p text:style-name="P18"><text:span text:style-name="Emphasis"><text:span text:style-name="T12">PRIMERO.- </text:span></text:span><text:span text:style-name="Emphasis"><text:span text:style-name="T15">En concreto, la Legislación aplicable viene determinada por: </text:span></text:span></text:p>
      <text:list xml:id="list4523905160273527442" text:style-name="L2">
        <text:list-item>
          <text:p text:style-name="P40"><text:span text:style-name="Emphasis"><text:span text:style-name="T15">Los artículos 9.2 y 14 de la Constitución Española (en adelante, CE). </text:span></text:span></text:p>
        </text:list-item>
        <text:list-item>
          <text:p text:style-name="P40"><text:span text:style-name="Emphasis"><text:span text:style-name="T15">La Ley 7/1985, de 2 de abril, Reguladora de las Bases de Régimen Local (en adelante, LBRL). </text:span></text:span></text:p>
        </text:list-item>
        <text:list-item>
          <text:p text:style-name="P40"><text:span text:style-name="Emphasis"><text:span text:style-name="T15">La Ley Orgánica 3/2007, de 22 de marzo, para la igualdad efectiva de mujeres y hombres (en adelante, LOIEMH). </text:span></text:span></text:p>
        </text:list-item>
        <text:list-item>
          <text:p text:style-name="P40"><text:span text:style-name="Emphasis"><text:span text:style-name="T15">Real Decreto Ley 6/2019, de 1 de marzo, de medidas urgentes para garantía de la igualdad de trato y oportunidades entre mujeres y hombres en el empleo y la ocupación (en adelante, Real Decreto Ley 6/2019). </text:span></text:span></text:p>
        </text:list-item>
        <text:list-item>
          <text:p text:style-name="P40"><text:span text:style-name="Emphasis"><text:span text:style-name="T15">Real Decreto 901/2020, de 13 de octubre, por el que se regulan los planes de igualdad y su registro y se modifica el Real Decreto 713/2010, de 28 de mayo, sobre registro y depósito de convenios y acuerdos colectivos de trabajo (en adelante, Real Decreto 901/2020). </text:span></text:span></text:p>
        </text:list-item>
        <text:list-item>
          <text:p text:style-name="P40"><text:span text:style-name="Emphasis"><text:span text:style-name="T15">Real Decreto 902/2020, de 13 de octubre, de igualdad retributiva entre mujeres y hombres. </text:span></text:span></text:p>
        </text:list-item>
        <text:list-item>
          <text:p text:style-name="P40"><text:span text:style-name="Emphasis"><text:span text:style-name="T15">Real Decreto Legislativo 5/2015, de 30 de octubre, por el que se aprueba el texto refundido de la Ley del Estatuto Básico del Empleado Público (en adelante, TRLEBEP). </text:span></text:span></text:p>
        </text:list-item>
        <text:list-item>
          <text:p text:style-name="P40"><text:span text:style-name="Emphasis"><text:span text:style-name="T15">Real Decreto Legislativo 2/2015, de 23 de octubre, por el que se aprueba el texto refundido de la Ley del Estatuto de los Trabajadores (en adelante, ET). </text:span></text:span></text:p>
        </text:list-item>
      </text:list>
      <text:p text:style-name="P18"><text:span text:style-name="Emphasis"><text:span text:style-name="T12">SEGUNDO.- </text:span></text:span><text:span text:style-name="Emphasis"><text:span text:style-name="T15">La CE consagra en sus artículos 14 y 9.2, respectivamente, el derecho a la igualdad y a la no discriminación por razón de sexo; y la obligación de los poderes públicos de promover las condiciones para la igualdad del individuo y de los grupos en que se integra sea real y efectiva. </text:span></text:span></text:p>
      <text:p text:style-name="P18"><text:span text:style-name="Emphasis"><text:span text:style-name="T15">Por su parte, la LOIEMH presta especial atención a la corrección de la desigualdad en al ámbito específico de las relaciones laborales. Así, en su exposición de motivos hace referencia a su pretensión de promover la adopción de medidas concretas en favor de la igualdad en las empresas, situándolas en el marco de la negociación colectiva, para que sean las partes, libre y responsablemente, las que acuerden su contenido. Así mismo, debemos comenzar señalando que constituye un criterio general de actuación de los poderes públicos, conforme a lo establecido en el </text:span></text:span><text:span text:style-name="Emphasis"><text:span text:style-name="T12">artículo 14.2 de la LOIEMH,</text:span></text:span><text:span text:style-name="Emphasis"><text:span text:style-name="T17"> </text:span></text:span><text:span text:style-name="Emphasis"><text:span text:style-name="T15">La integración del principio de igualdad de trato y de oportunidades en el conjunto de las políticas económica, laboral, social, cultural y artística, con el fin de evitar la segregación laboral y eliminar las diferencias retributivas, así como potenciar el crecimiento del empresario femenino en todos los ámbitos que abarque el conjunto de políticas y el valor del trabajo de las mujeres, incluido el doméstico.</text:span></text:span></text:p>
      <text:p text:style-name="P18"><text:span text:style-name="Emphasis"><text:span text:style-name="T15">En coherencia con lo anterior, la Disposición Adicional séptima del TRLEBEP obliga a las Administraciones Públicas a respetar la igualdad de trato y de oportunidades en el ámbito laboral y, con esta finalidad, deberán adoptar medidas dirigidas a evitar cualquier tipo de discriminación laboral entre mujeres y hombres. A tal efecto, deberán elaborar y aplicar un plan de igualdad a desarrollar en el convenio colectivo o acuerdo de condiciones de trabajo del personal funcionario que sea aplicable, en los términos previstos en el mismo. A mayor abundamiento, y en lo que respecta al personal laboral, el </text:span></text:span><text:soft-page-break/><text:span text:style-name="Emphasis"><text:span text:style-name="T15">artículo 17.5 del ET prevé que el establecimiento de planes de igualdad en las empresas se ajustará a lo dispuesto en el propio Estatuto y en la LOIEMH. </text:span></text:span></text:p>
      <text:p text:style-name="P18"><text:span text:style-name="Emphasis"><text:span text:style-name="T15">En este sentido, la LOIEMH, en su </text:span></text:span><text:span text:style-name="Emphasis"><text:span text:style-name="T12">artículo 45</text:span></text:span><text:span text:style-name="Emphasis"><text:span text:style-name="T15">, dispone que: </text:span></text:span></text:p>
      <text:p text:style-name="P18"><text:span text:style-name="Emphasis"><text:span text:style-name="T15">&lt;&lt;1. Las empresas están obligadas a respetar la igualdad de trato y de oportunidades en el ámbito laboral y, con esta finalidad, deberá adoptar medidas dirigidas a evitar cualquier tipo de discriminación laboral entre mujeres y hombres, medidas que deberán negociar, y en su caso acordar, con los representantes legales de los trabajadores en la forma que se determine en la legislación laboral. </text:span></text:span></text:p>
      <text:p text:style-name="P18"><text:span text:style-name="Emphasis"><text:span text:style-name="T15">2. En el caso de las empresas de cincuenta o más trabajadores, las medidas de igualdad a que se refiere el apartado anterior deberán dirigirse a la elaboración y aplicación de un plan de igualdad, con el alcance y contenido establecidos en este capítulo, que deberá ser asimismo objeto de negociación en la forma que se determine en la legislación laboral. (...)&gt;&gt;</text:span></text:span></text:p>
      <text:p text:style-name="P18"><text:span text:style-name="Emphasis"><text:span text:style-name="T15">Los planes de igualdad vienen definidos en el </text:span></text:span><text:span text:style-name="Emphasis"><text:span text:style-name="T12">artículo 46</text:span></text:span><text:span text:style-name="Emphasis"><text:span text:style-name="T17"> </text:span></text:span><text:span text:style-name="Emphasis"><text:span text:style-name="T15">de dicho texto normativo como un conjunto ordenado de medidas, adaptadas después de realizar un diagnóstico de situación, tendentes a alcanzar en la empresa la igualdad de trato y de oportunidades entre mujeres y hombres y a eliminar la discriminación por razón de sexo. Son una herramienta esencial para garantizar la igualdad en los procesos de selección y contratación, en la clasificación y promoción profesional, en la formación, retribución, conciliación, así como para la prevención del acoso sexual y por razón de sexo. </text:span></text:span></text:p>
      <text:p text:style-name="P18"><text:span text:style-name="Emphasis"><text:span text:style-name="T12">TERCERO.- </text:span></text:span><text:span text:style-name="Emphasis"><text:span text:style-name="T15">El Real Decreto-ley 6/2019 modificó la LOIEMH. En primer lugar, amplió la obligación de elaborar un Plan de igualdad a las empresas de cincuenta o más personas trabajadoras, ya que, en un principio, sólo estaban obligadas las que tuvieran más de 250 personas trabajadoras. Asimismo, se establecía una aplicación paulatina de dicha obligación. </text:span></text:span></text:p>
      <text:p text:style-name="P18"><text:span text:style-name="Emphasis"><text:span text:style-name="T15">En segundo lugar, estableció importantes precisiones con respecto al contenido del diagnóstico y el plan de igualdad. En este sentido, en su </text:span></text:span><text:span text:style-name="Emphasis"><text:span text:style-name="T12">artículo 1. </text:span></text:span><text:span text:style-name="Emphasis"><text:span text:style-name="T15">(Modificación de la LOIEMH), se dispone: </text:span></text:span></text:p>
      <text:p text:style-name="P18"><text:span text:style-name="Emphasis"><text:span text:style-name="T15">&lt;&lt; 2. Los planes de igualdad contendrán un conjunto ordenado de medidas evaluables dirigidas a remover los obstáculos que impiden o dificultan la igualdad efectiva de mujeres y hombres. Con carácter previo se elaborará un diagnóstico negociado, en su caso, con la representación legal de las personas trabajadoras, que contendrá al menos las siguientes materias: </text:span></text:span></text:p>
      <text:p text:style-name="P18"><text:span text:style-name="Emphasis"><text:span text:style-name="T15">a) Proceso de selección y contratación. </text:span></text:span></text:p>
      <text:p text:style-name="P18"><text:span text:style-name="Emphasis"><text:span text:style-name="T15">b) Clasificación profesional. </text:span></text:span></text:p>
      <text:p text:style-name="P18"><text:span text:style-name="Emphasis"><text:span text:style-name="T15">c) Formación.</text:span></text:span></text:p>
      <text:p text:style-name="P18"><text:span text:style-name="Emphasis"><text:span text:style-name="T15">d) Promoción profesional.</text:span></text:span></text:p>
      <text:p text:style-name="P18"><text:span text:style-name="Emphasis"><text:span text:style-name="T15">e) Condiciones de trabajo, incluida la auditoría salarial entre mujeres y hombres. </text:span></text:span></text:p>
      <text:p text:style-name="P18"><text:span text:style-name="Emphasis"><text:span text:style-name="T15">f) Ejercicio corresponsable de los derechos de la vida personal, familiar y laboral. </text:span></text:span></text:p>
      <text:p text:style-name="P18"><text:span text:style-name="Emphasis"><text:span text:style-name="T15">g) Infrarrepresentación femenina. </text:span></text:span></text:p>
      <text:p text:style-name="P18"><text:span text:style-name="Emphasis"><text:span text:style-name="T15">h) Retribución. </text:span></text:span></text:p>
      <text:p text:style-name="P18"><text:span text:style-name="Emphasis"><text:span text:style-name="T15">i) Prevención del acoso sexual y por razón de sexo. </text:span></text:span></text:p>
      <text:p text:style-name="P18"><text:span text:style-name="Emphasis"><text:span text:style-name="T15">La elaboración del diagnóstico se realizará en el seno de la Comisión Negociadora del Plan de Igualdad, para lo cual, la dirección de la empresa facilitará todos los datos e información necesaria para elaborar el mismo en relación con las materias enumeradas en este apartado, así como los datos del Registro regulados en el artículo 28, apartado 2 del Estatuto de los Trabajadores.&gt;&gt;</text:span></text:span></text:p>
      <text:p text:style-name="P18"><text:span text:style-name="Emphasis"><text:span text:style-name="T15">De un lado, enumeró las materias que debían obligatoriamente ser tratadas en el diagnóstico y, de otro lado, estableció que el plan debía contener un conjunto ordenado de medidas de acción positiva evaluables, así como la obligatoriedad de negociar el diagnóstico en el seno de la </text:span></text:span><text:span text:style-name="Emphasis"><text:span text:style-name="T13">Comisión negociadora del Plan de Igualdad</text:span></text:span><text:span text:style-name="Emphasis"><text:span text:style-name="T12">. </text:span></text:span></text:p>
      <text:p text:style-name="P18"><text:span text:style-name="Emphasis"><text:span text:style-name="T15">El Real Decreto-ley 6/2019 introdujo la obligación del registro salarial en las empresas mediante la modificación del artículo 28 del ET, y modificó el artículo 46.2 de la LOIEMH, al incluir la auditoría salarial en el diagnóstico de los planes de igualdad. </text:span></text:span></text:p>
      <text:p text:style-name="P18"><text:soft-page-break/><text:span text:style-name="Emphasis"><text:span text:style-name="T15">En tercer lugar, estableció un registro en el que debían quedar inscritos todos los planes de igualdad, y, mediante la adición de un nuevo apartado 6 al artículo 46, estableció que: Reglamentariamente se desarrollará el diagnóstico, los contenidos, las materias, las auditorías salariales, los sistemas de seguimiento y evaluación de los planes de igualdad; así como el Registro de Planes de Igualdad, en lo relativo a su constitución, características y condiciones para la inscripción y acceso.</text:span></text:span></text:p>
      <text:p text:style-name="P18"><text:span text:style-name="Emphasis"><text:span text:style-name="T15">Con respecto a ello, y a los efectos de dar cumplimiento al mandato de desarrollo reglamentario establecido en el articulo 46.6 anteriormente reseñado, el 14 de octubre de 2020 se publicó el Real Decreto 901/2020, de 13 de octubre, por el que se regulan los planes de igualdad y su registro y se modifica el Real Decreto 713/2010, de 28 de mayo, sobre registro y depósito de convenios y acuerdos colectivos de trabajo. Dicho Real Decreto consolida el carácter negociado de los Planes de igualdad señalando que los mismos, incluidos los diagnósticos previos, deberán ser objeto de negociación con la representación legal de las personas trabajadoras. A tales efectos, se constituirá una comisión negociadora en la que deberán participar de forma paritaria la representación de la empresa y la de las personas trabajadoras, tal y como se ha efectuado en el caso que nos acontece. </text:span></text:span></text:p>
      <text:p text:style-name="P18"><text:span text:style-name="Emphasis"><text:span text:style-name="T15">A mayor abundamiento, y en misma fecha, se publicó el Real Decreto 902/2020, de 13 de octubre, de igualdad retributiva entre mujeres y hombres, con el objeto de establecer medidas específicas para hacer efectivo el derecho a la igualdad de trato y a la no discriminación entre mujeres y hombres en materia retributiva, desarrollando los mecanismos para identificar y corregir la discriminación en este ámbito y lugar contra la misma ().</text:span></text:span></text:p>
      <text:p text:style-name="P18"><text:span text:style-name="Emphasis"><text:span text:style-name="T15">Llegados a este punto, resulta conveniente matizar que, con respecto al registro de planes de igualdad, no existe un registro específico, sino que la inscripción de estos se realiza en el Registro y Depósitos de Convenios Colectivos, Acuerdos colectivos de Trabajo y Planes de igualdad (REGCON). </text:span></text:span></text:p>
      <text:p text:style-name="P18"><text:span text:style-name="Emphasis"><text:span text:style-name="T12">CUARTO.- </text:span></text:span><text:span text:style-name="Emphasis"><text:span text:style-name="T15">Que, conforme al </text:span></text:span><text:span text:style-name="Emphasis"><text:span text:style-name="T12">artículo 8 del Real Decreto 901/2020,</text:span></text:span><text:span text:style-name="Emphasis"><text:span text:style-name="T17"> </text:span></text:span><text:span text:style-name="Emphasis"><text:span text:style-name="T15">de 13 de octubre, los Planes de Igualdad deben de tener el siguiente contenido mínimo y estructura: </text:span></text:span></text:p>
      <text:list xml:id="list6294157515894047812" text:style-name="L3">
        <text:list-item>
          <text:p text:style-name="P41"><text:span text:style-name="Emphasis"><text:span text:style-name="T15">Determinación de las partes que los conciertan. </text:span></text:span></text:p>
        </text:list-item>
        <text:list-item>
          <text:p text:style-name="P41"><text:span text:style-name="Emphasis"><text:span text:style-name="T15">Ámbito personal, territorial y temporal. </text:span></text:span></text:p>
        </text:list-item>
        <text:list-item>
          <text:p text:style-name="P41"><text:span text:style-name="Emphasis"><text:span text:style-name="T15">Informe del diagnóstico de situación de la empresa, o, en los grupos de empresas, un informe de cada una de las empresas del grupo. </text:span></text:span></text:p>
        </text:list-item>
        <text:list-item>
          <text:p text:style-name="P41"><text:span text:style-name="Emphasis"><text:span text:style-name="T15">Resaltos de la auditoría retributiva, así como su vigencia y periodicidad, en los términos establecidos en el Real Decreto 902/2020, de 13 de octubre, de igualdad retributiva entre mujeres y hombres. </text:span></text:span></text:p>
        </text:list-item>
        <text:list-item>
          <text:p text:style-name="P41"><text:span text:style-name="Emphasis"><text:span text:style-name="T15">Definición de objetivos cualitativos y cuantitativos del plan de igualdad. </text:span></text:span></text:p>
        </text:list-item>
        <text:list-item>
          <text:p text:style-name="P41"><text:span text:style-name="Emphasis"><text:span text:style-name="T15">Descripción de medidas concretas, plazo de ejecución y priorización de las mismas, así como diseño de indicadores que permitan determinar la evolución de cada una de las medidas y objetivos. </text:span></text:span></text:p>
        </text:list-item>
        <text:list-item>
          <text:p text:style-name="P41"><text:span text:style-name="Emphasis"><text:span text:style-name="T15">Identificación de los medios y recursos, tanto materiales como humanos, necesarios para la implantación, seguimiento y evaluación de cada una de las medidas y objetivos. </text:span></text:span></text:p>
        </text:list-item>
        <text:list-item>
          <text:p text:style-name="P41"><text:span text:style-name="Emphasis"><text:span text:style-name="T15">Calendario de actuaciones para la implantación, seguimiento y evaluación de las medias del plan de igualdad. </text:span></text:span></text:p>
        </text:list-item>
        <text:list-item>
          <text:p text:style-name="P41"><text:span text:style-name="Emphasis"><text:span text:style-name="T15">Sistema de seguimiento, evaluación y revisión periódica. </text:span></text:span></text:p>
        </text:list-item>
        <text:list-item>
          <text:p text:style-name="P41"><text:span text:style-name="Emphasis"><text:span text:style-name="T15">Composición y funcionamiento de la comisión u órgano paritario encargado del seguimiento, evaluación y revisión periódica de los planes de igualdad. </text:span></text:span></text:p>
        </text:list-item>
        <text:list-item>
          <text:p text:style-name="P41"><text:span text:style-name="Emphasis"><text:span text:style-name="T15">Procedimiento de modificación, incluido el procedimiento para solventar las posibles discrepancias que pudieran surgir en la aplicación, seguimiento, evaluación o revisión, en tanto que la normativa legal o convencional no obligue a su adecuación. </text:span></text:span></text:p>
        </text:list-item>
      </text:list>
      <text:p text:style-name="P18"><text:span text:style-name="Emphasis"><text:span text:style-name="T15">En definitiva, a partir de la aprobación de la Ley de igualdad y de los Real Decreto 901/2020 y 902/2020, se han creado una serie de obligaciones para las empresas y para las administraciones públicas, destinadas a la implementación de medidas que garanticen la igualdad de oportunidades y la no discriminación entre mujeres y hombres y a la puesta en marcha de planes de igualdad, definiendo tanto los pasos a dar, como los agentes a intervenir y los elementos a tener en cuenta. </text:span></text:span></text:p>
      <text:p text:style-name="P18"><text:span text:style-name="Emphasis"><text:span text:style-name="T12">QUINTO.- </text:span></text:span><text:span text:style-name="Emphasis"><text:span text:style-name="T15">Que, visto cuanto antecede y atendiendo a la tramitación llevada a cabo y el contenido de los documentos </text:span></text:span><text:span text:style-name="Emphasis"><text:span text:style-name="T14">negociados y aprobados por unanimidad por la correspondiente Comisión Negociadora de igualdad del Ayuntamiento de Mogán</text:span></text:span><text:span text:style-name="Emphasis"><text:span text:style-name="T17"> </text:span></text:span><text:span text:style-name="Emphasis"><text:span text:style-name="T15">(véase Antecedente de hecho VII del presente informe), quien suscribe considera que procede su aprobación por el pleno, como órgano competente, siendo los mismos, los siguientes: </text:span></text:span></text:p>
      <text:list xml:id="list4090373364509315424" text:style-name="L4">
        <text:list-item>
          <text:p text:style-name="P42"><text:soft-page-break/><text:span text:style-name="T12">Protocolo para la Prevención y Actuación frente al acoso laboral, y concretamente el sexual, el acoso por razón de sexo y otras conductas contrarias a la libertad sexual y la integridad moral en el ámbito laboral del Ayuntamiento de Mogán. </text:span><text:span text:style-name="T15">(CSV nº </text:span><text:a xlink:type="simple" xlink:href="https://oat.mogan.es:8448/ventanilla/web/validacionFirmas.do?opcion=1&amp;modo=3&amp;csv=s006754aa939121258807e8371090920e" text:style-name="Internet_20_link" text:visited-style-name="Visited_20_Internet_20_Link"><text:span text:style-name="T20">s006754aa939121258807e8371090920e</text:span></text:a><text:span text:style-name="T15">). </text:span></text:p>
        </text:list-item>
        <text:list-item>
          <text:p text:style-name="P42"><text:span text:style-name="T12">Informe de Diagnóstico de Ayuntamiento de Mogán </text:span><text:span text:style-name="T15">(CSV nº </text:span><text:a xlink:type="simple" xlink:href="https://oat.mogan.es:8448/ventanilla/web/validacionFirmas.do?opcion=1&amp;modo=3&amp;csv=C006754aa90f120fd1a07e8092090921M" text:style-name="Internet_20_link" text:visited-style-name="Visited_20_Internet_20_Link"><text:span text:style-name="T20">C006754aa90f120fd1a07e8092090921M</text:span></text:a><text:span text:style-name="T15">). </text:span></text:p>
        </text:list-item>
        <text:list-item>
          <text:p text:style-name="P42"><text:span text:style-name="Emphasis"><text:span text:style-name="T12">Plan de Igualdad de Ayuntamiento de Mogán </text:span></text:span><text:span text:style-name="Emphasis"><text:span text:style-name="T15">(CSV nº </text:span></text:span><text:a xlink:type="simple" xlink:href="https://oat.mogan.es:8448/ventanilla/web/validacionFirmas.do?opcion=1&amp;modo=3&amp;csv=d006754aa92012070c107e80a3090921i" text:style-name="Internet_20_link" text:visited-style-name="Visited_20_Internet_20_Link"><text:span text:style-name="Emphasis"><text:span text:style-name="T20">d006754aa92012070c107e80a3090921i</text:span></text:span></text:a><text:span text:style-name="Emphasis"><text:span text:style-name="T15">). </text:span></text:span></text:p>
        </text:list-item>
      </text:list>
      <text:p text:style-name="P18"><text:span text:style-name="Emphasis"><text:span text:style-name="T15">Tras lo cual resulta conveniente puntualizar que, tal y como se ha puesto de manifiesto en el texto correspondiente al Plan de Igualdad del Ayuntamiento de Mogán,</text:span></text:span><text:span text:style-name="Emphasis"><text:span text:style-name="T17"> </text:span></text:span><text:span text:style-name="Emphasis"><text:span text:style-name="T15">los acuerdos alcanzados serán de aplicación directa a todo el personal del Ayuntamiento de Mogán. Asimismo, dicho plan tendrá un vigencia de </text:span></text:span><text:span text:style-name="Emphasis"><text:span text:style-name="T14">cuatro años</text:span></text:span><text:span text:style-name="Emphasis"><text:span text:style-name="T17"> </text:span></text:span><text:span text:style-name="Emphasis"><text:span text:style-name="T15">a contar desde el momento de la aprobación por el pleno municipal. </text:span></text:span></text:p>
      <text:p text:style-name="P18"><text:span text:style-name="Emphasis"><text:span text:style-name="T12">SEXTO.- </text:span></text:span><text:span text:style-name="Emphasis"><text:span text:style-name="T15">Que el artículo 25.2.o) de la LBRL reconoce como competencias propias de los municipios Las actuaciones en la promoción de la igualdad entre hombre y mujeres así como contra la violencia de género. </text:span></text:span></text:p>
      <text:p text:style-name="P18"><text:span text:style-name="Emphasis"><text:span text:style-name="T12">SÉPTIMO.-</text:span></text:span><text:span text:style-name="Emphasis"><text:span text:style-name="T17"> </text:span></text:span><text:span text:style-name="Emphasis"><text:span text:style-name="T15">Se considera que el expediente ha seguido la tramitación establecida en la legislación aplicable procediendo, por ende, su aprobación por el </text:span></text:span><text:span text:style-name="Emphasis"><text:span text:style-name="T14">Pleno Municipal</text:span></text:span><text:span text:style-name="Emphasis"><text:span text:style-name="T15">, en atención a los temas que trata el Plan de Igualdad, y de conformidad con lo dispuesto en el artículo 22.2. de la LBRL. Así mismo, de acuerdo al quórum establecido en el artículo 47.1 de dicho texto normativo, </text:span></text:span><text:span text:style-name="Emphasis"><text:span text:style-name="T14">no se requiere una mayoría especial</text:span></text:span><text:span text:style-name="Emphasis"><text:span text:style-name="T15">. </text:span></text:span></text:p>
      <text:p text:style-name="P18"><text:span text:style-name="Emphasis"><text:span text:style-name="T15">En virtud de los antecedentes y consideraciones expuestos, y de acuerdo con la normativa citada, así como la de general y pertinente aplicación, tengo a bien elevar a la consideración plenaria la siguiente: </text:span></text:span></text:p>
      <text:p text:style-name="P19"><text:span text:style-name="Emphasis"><text:span text:style-name="T12">PROPUESTA DE RESOLUCIÓN</text:span></text:span></text:p>
      <text:p text:style-name="P18"><text:span text:style-name="Emphasis"><text:span text:style-name="T12">PRIMERO.- Aprobar</text:span></text:span><text:span text:style-name="Emphasis"><text:span text:style-name="T17"> </text:span></text:span><text:span text:style-name="Emphasis"><text:span text:style-name="T15">el </text:span></text:span><text:span text:style-name="Emphasis"><text:span text:style-name="T14">Plan de Igualdad del Ilustre Ayuntamiento de Mogán</text:span></text:span><text:span text:style-name="Emphasis"><text:span text:style-name="T17"> </text:span></text:span><text:span text:style-name="Emphasis"><text:span text:style-name="T15">(CSV nº </text:span></text:span><text:a xlink:type="simple" xlink:href="https://oat.mogan.es:8448/ventanilla/web/validacionFirmas.do?opcion=1&amp;modo=3&amp;csv=d006754aa92012070c107e80a3090921i" text:style-name="Internet_20_link" text:visited-style-name="Visited_20_Internet_20_Link"><text:span text:style-name="Emphasis"><text:span text:style-name="T20">d006754aa92012070c107e80a3090921i</text:span></text:span></text:a><text:span text:style-name="Emphasis"><text:span text:style-name="T15">); así como los documento: </text:span></text:span><text:span text:style-name="Emphasis"><text:span text:style-name="T14">Protocolo para la Prevención y Actuación frente al acoso laboral, y concretamente el sexual, el acoso por razón de sexo y otras conductas contrarias a la libertad sexual y la integridad moral en el ámbito laboral del Ayuntamiento de Mogán</text:span></text:span><text:span text:style-name="Emphasis"><text:span text:style-name="T17"> </text:span></text:span><text:span text:style-name="Emphasis"><text:span text:style-name="T15">(CSV nº </text:span></text:span><text:a xlink:type="simple" xlink:href="https://oat.mogan.es:8448/ventanilla/web/validacionFirmas.do?opcion=1&amp;modo=3&amp;csv=s006754aa939121258807e8371090920e" text:style-name="Internet_20_link" text:visited-style-name="Visited_20_Internet_20_Link"><text:span text:style-name="Emphasis"><text:span text:style-name="T20">s006754aa939121258807e8371090920e</text:span></text:span></text:a><text:span text:style-name="Emphasis"><text:span text:style-name="T15">), y el </text:span></text:span><text:span text:style-name="Emphasis"><text:span text:style-name="T14">Informe de Diagnóstico del Ayuntamiento de Mogán</text:span></text:span><text:span text:style-name="Emphasis"><text:span text:style-name="T17"> </text:span></text:span><text:span text:style-name="Emphasis"><text:span text:style-name="T15">(CSV nº </text:span></text:span><text:a xlink:type="simple" xlink:href="https://oat.mogan.es:8448/ventanilla/web/validacionFirmas.do?opcion=1&amp;modo=3&amp;csv=C006754aa90f120fd1a07e8092090921M" text:style-name="Internet_20_link" text:visited-style-name="Visited_20_Internet_20_Link"><text:span text:style-name="Emphasis"><text:span text:style-name="T20">C006754aa90f120fd1a07e8092090921M</text:span></text:span></text:a><text:span text:style-name="Emphasis"><text:span text:style-name="T15">), quedando redactados según textos obrantes en el expediente administrativo nº 7808/2023, los cuales tendrán un periodo de vigencia de cuatro (4) años desde su aprobación. </text:span></text:span></text:p>
      <text:p text:style-name="P18"><text:span text:style-name="Emphasis"><text:span text:style-name="T12">SEGUNDO-. </text:span></text:span><text:span text:style-name="Emphasis"><text:span text:style-name="T15">Proceder a la </text:span></text:span><text:span text:style-name="Emphasis"><text:span text:style-name="T12">inscripción </text:span></text:span><text:span text:style-name="Emphasis"><text:span text:style-name="T15">del Plan de Igualdad del Ayuntamiento de Mogán y del Protocolo para la Prevención y Actuación frente al acoso laboral, y concretamente el sexual, el acoso por razón de sexo y otras conductas contrarias a la libertad sexual y la integridad moral en el ámbito laboral del Ayuntamiento de Mogán, en el registro de convenios y acuerdos colectivos de trabajo regulado en el Real Decreto 713/2010, de 28 de mayo, sobre registro y depósito de convenios, acuerdos colectivos de trabajo y planes de igualdad. </text:span></text:span></text:p>
      <text:p text:style-name="P18"><text:span text:style-name="Emphasis"><text:span text:style-name="T12">TERCERO.- </text:span></text:span><text:span text:style-name="Emphasis"><text:span text:style-name="T15">Publicar el acuerdo en el Boletín Oficial de la Provincia de Las Palmas, y en el tablón de anuncios de la sede electrónica de este Ilustre Ayuntamiento de Mogán. </text:span></text:span></text:p>
      <text:p text:style-name="P18"><text:span text:style-name="Emphasis"><text:span text:style-name="T12">CUARTO.- </text:span></text:span><text:span text:style-name="Emphasis"><text:span text:style-name="T15">Dar traslado del presente acuerdo a la Comisión de Igualdad del Ayuntamiento de Mogán, a los efectos oportunos. </text:span></text:span></text:p>
      <text:p text:style-name="P18"><text:span text:style-name="Emphasis"><text:span text:style-name="T15">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 &gt;&gt;</text:span></text:span></text:p>
      <text:p text:style-name="P18"><text:span text:style-name="T11">CONSIDERANDO, </text:span><text:span text:style-name="T17">que el Pleno municipal es el competente para la aprobación del Plan de Igualdad, en virtud de las atribuciones que le confiere el artículo 22.2 </text:span><text:span text:style-name="Emphasis"><text:span text:style-name="T17">de la Ley 7/1985, de 2 de abril, reguladora de las Bases de Régimen Local. </text:span></text:span></text:p>
      <text:p text:style-name="P26">En virtud de lo expuesto, tengo a bien elevar al Pleno de la Corporación la siguiente:</text:p>
      <text:p text:style-name="P24">PROPUESTA DE RESOLUCIÓN</text:p>
      <text:p text:style-name="P32"><text:soft-page-break/></text:p>
      <text:p text:style-name="P18"><text:span text:style-name="Emphasis"><text:span text:style-name="T11">PRIMERO.- Aprobar</text:span></text:span><text:span text:style-name="Emphasis"><text:span text:style-name="T17"> por el Pleno el </text:span></text:span><text:span text:style-name="Emphasis"><text:span text:style-name="T16">Plan de Igualdad del Ilustre Ayuntamiento de Mogán</text:span></text:span><text:span text:style-name="Emphasis"><text:span text:style-name="T17"> (CSV nº </text:span></text:span><text:a xlink:type="simple" xlink:href="https://oat.mogan.es:8448/ventanilla/web/validacionFirmas.do?opcion=1&amp;modo=3&amp;csv=d006754aa92012070c107e80a3090921i" text:style-name="Internet_20_link" text:visited-style-name="Visited_20_Internet_20_Link"><text:span text:style-name="Emphasis"><text:span text:style-name="T19">d006754aa92012070c107e80a3090921i</text:span></text:span></text:a><text:span text:style-name="Emphasis"><text:span text:style-name="T17">), así como los documento: </text:span></text:span><text:span text:style-name="Emphasis"><text:span text:style-name="T16">Protocolo para la Prevención y Actuación frente al acoso laboral, y concretamente el sexual, el acoso por razón de sexo y otras conductas contrarias a la libertad sexual y la integridad moral en el ámbito laboral del Ayuntamiento de Mogán</text:span></text:span><text:span text:style-name="Emphasis"><text:span text:style-name="T17"> (CSV nº </text:span></text:span><text:a xlink:type="simple" xlink:href="https://oat.mogan.es:8448/ventanilla/web/validacionFirmas.do?opcion=1&amp;modo=3&amp;csv=s006754aa939121258807e8371090920e" text:style-name="Internet_20_link" text:visited-style-name="Visited_20_Internet_20_Link"><text:span text:style-name="Emphasis"><text:span text:style-name="T19">s006754aa939121258807e8371090920e</text:span></text:span></text:a><text:span text:style-name="Emphasis"><text:span text:style-name="T17">), y el </text:span></text:span><text:span text:style-name="Emphasis"><text:span text:style-name="T16">Informe de Diagnóstico del Ayuntamiento de Mogán</text:span></text:span><text:span text:style-name="Emphasis"><text:span text:style-name="T17"> (CSV nº </text:span></text:span><text:a xlink:type="simple" xlink:href="https://oat.mogan.es:8448/ventanilla/web/validacionFirmas.do?opcion=1&amp;modo=3&amp;csv=C006754aa90f120fd1a07e8092090921M" text:style-name="Internet_20_link" text:visited-style-name="Visited_20_Internet_20_Link"><text:span text:style-name="Emphasis"><text:span text:style-name="T19">C006754aa90f120fd1a07e8092090921M</text:span></text:span></text:a><text:span text:style-name="Emphasis"><text:span text:style-name="T17">), quedando redactados según textos obrantes en el expediente administrativo nº 7808/2023, los cuales tendrán un periodo de vigencia de cuatro (4) años desde su aprobación. </text:span></text:span></text:p>
      <text:p text:style-name="P18"><text:span text:style-name="Emphasis"><text:span text:style-name="T11">SEGUNDO-. </text:span></text:span><text:span text:style-name="Emphasis"><text:span text:style-name="T17">Proceder a la </text:span></text:span><text:span text:style-name="Emphasis"><text:span text:style-name="T11">inscripción </text:span></text:span><text:span text:style-name="Emphasis"><text:span text:style-name="T17">del </text:span></text:span><text:span text:style-name="Emphasis"><text:span text:style-name="T15">Plan de Igualdad del Ayuntamiento de Mogán</text:span></text:span><text:span text:style-name="Emphasis"><text:span text:style-name="T17"> y del </text:span></text:span><text:span text:style-name="Emphasis"><text:span text:style-name="T15">Protocolo para la Prevención y Actuación frente al acoso laboral, y concretamente el sexual, el acoso por razón de sexo y otras conductas contrarias a la libertad sexual y la integridad moral en el ámbito laboral del Ayuntamiento de Mogán, </text:span></text:span><text:span text:style-name="Emphasis"><text:span text:style-name="T17">en el registro de convenios y acuerdos colectivos de trabajo regulado en el Real Decreto 713/2010, de 28 de mayo, sobre registro y depósito de convenios, acuerdos colectivos de trabajo y planes de igualdad. </text:span></text:span></text:p>
      <text:p text:style-name="P18"><text:span text:style-name="Emphasis"><text:span text:style-name="T11">TERCERO.- </text:span></text:span><text:span text:style-name="Emphasis"><text:span text:style-name="T17">Publicar el acuerdo en el Boletín Oficial de la Provincia, y en el tablón de anuncios de la sede electrónica de este Ilustre Ayuntamiento de Mogán. </text:span></text:span></text:p>
      <text:p text:style-name="P18"><text:span text:style-name="Emphasis"><text:span text:style-name="T11">CUARTO.- </text:span></text:span><text:span text:style-name="Emphasis"><text:span text:style-name="T17">Dar traslado del presente acuerdo a la Comisión de Igualdad del Ayuntamiento de Mogán, a los efectos oportunos. </text:span></text:span></text:p>
      <text:p text:style-name="P32">En Mogán, a fecha de la firma electrónica.”</text:p>
      <text:p text:style-name="P32"/>
      <text:p text:style-name="P26">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18"><text:a xlink:type="simple" xlink:href="http://videoactas.mogan.es/?meeting=video_202101290000000000_FH.mp4&amp;topic=1" text:style-name="Internet_20_link" text:visited-style-name="Visited_20_Internet_20_Link"><text:span text:style-name="T27">http://videoactas.mogan.es/?meeting=video_2024122</text:span></text:a><text:a xlink:type="simple" xlink:href="http://videoactas.mogan.es/?meeting=video_202101290000000000_FH.mp4&amp;topic=1" text:style-name="Internet_20_link" text:visited-style-name="Visited_20_Internet_20_Link"><text:span text:style-name="T27">00000000000_FH.mp4&amp;topic=8</text:span></text:a></text:p>
      <text:p text:style-name="P31"><text:span text:style-name="T7">Sometida a votación la propuesta dictaminada queda aprobada por unanimidad.</text:span><text:span text:style-name="T4">&gt;&gt;</text:span></text:p>
      <text:p text:style-name="P11"/>
      <text:p text:style-name="P16">Y para que así conste y surta los efectos oportunos, expido la presente certificación de orden y con el visto bueno de la Alcaldía-Presidencia, haciendo constar la salvedad prevista en el art. 206 del Reglamento de Organización, Funcionamiento y Régimen Jurídico de las Entidades Locales, aprobado por Real Decreto 2568/1986, de 28 de noviembre, en el sentido de que la presente certificación se extrae de la Minuta del Acta la cual queda sujeta a su aprobación, en Mogán<text:span text:style-name="T5">, a fecha indicada en la firma digital.</text:span></text:p>
      <text:p text:style-name="P12"/>
      <table:table table:name="Table4" table:style-name="Table4">
        <table:table-column table:style-name="Table4.A"/>
        <table:table-column table:style-name="Table4.B"/>
        <table:table-column table:style-name="Table4.C"/>
        <table:table-row>
          <table:table-cell table:style-name="Table4.A1" office:value-type="string">
            <text:p text:style-name="P9">Vº Bº,</text:p>
            <text:p text:style-name="P9">La Alcaldía-Presidencia</text:p>
            <text:p text:style-name="P9"/>
            <text:p text:style-name="P9"/>
            <text:p text:style-name="P9">Fdo.: Onalia Bueno García</text:p>
          </table:table-cell>
          <table:table-cell table:style-name="Table4.A1" office:value-type="string">
            <text:p text:style-name="P5"/>
          </table:table-cell>
          <table:table-cell table:style-name="Table4.A1" office:value-type="string">
            <text:p text:style-name="P5"/>
            <text:p text:style-name="P5">El Secretario General Accidental</text:p>
            <text:p text:style-name="P5"/>
            <text:p text:style-name="P5"/>
            <text:p text:style-name="P5">Fdo.: David Chao Castro</text:p>
            <text:p text:style-name="P7">(Según resolución 1594/2024, de 16 de abril, de la Dirección General de Función Pública)</text:p>
          </table:table-cell>
        </table:table-row>
      </table:table>
      <text:p text:style-name="P1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tyle:font-face style:name="Arial3" svg:font-family="Arial, Helvetica, sans-serif"/>
    <style:font-face style:name="Arial2"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fo:font-size="9pt" style:font-size-asian="9pt" style:font-size-complex="9pt"/>
    </style:style>
    <style:style style:name="MP4"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7</text:page-number></text:span></text:span><text:span text:style-name="Fuente_20_de_20_párrafo_20_predeter."><text:span text:style-name="MT1"> de </text:span></text:span><text:span text:style-name="Fuente_20_de_20_párrafo_20_predeter."><text:span text:style-name="MT1"><text:page-count>8</text:page-count></text:span></text:span></text:p>
            </table:table-cell>
          </table:table-row>
          <table:table-row>
            <table:table-cell table:style-name="Table1.A1" office:value-type="string">
              <text:p text:style-name="MP1">Unidad administrativa de Secretaría</text:p>
              <text:p text:style-name="MP3"/>
            </table:table-cell>
            <table:table-cell table:style-name="Table1.A1" office:value-type="string">
              <text:p text:style-name="MP2"/>
            </table:table-cell>
          </table:table-row>
        </table:table>
        <text:p text:style-name="MP4"/>
      </style:header>
      <style:header-left>
        <table:table table:name="Table2" table:style-name="Table2">
          <table:table-column table:style-name="Table2.A"/>
          <table:table-column table:style-name="Table2.B"/>
          <table:table-row>
            <table:table-cell table:style-name="Table2.A1" office:value-type="string">
              <text:p text:style-name="MP5"/>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8</text:page-number></text:span></text:span><text:span text:style-name="Fuente_20_de_20_párrafo_20_predeter."><text:span text:style-name="MT1"> de </text:span></text:span><text:span text:style-name="Fuente_20_de_20_párrafo_20_predeter."><text:span text:style-name="MT1"><text:page-count>8</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4-12-20T12:23:13.75</dc:date>
    <meta:editing-cycles>40</meta:editing-cycles>
    <meta:editing-duration>PT3H34M22S</meta:editing-duration>
    <meta:document-statistic meta:table-count="5" meta:image-count="1" meta:object-count="0" meta:page-count="8" meta:paragraph-count="173" meta:word-count="4414" meta:character-count="28184"/>
    <meta:user-defined meta:name="Información 1"/>
    <meta:user-defined meta:name="Información 2"/>
    <meta:user-defined meta:name="Información 3"/>
    <meta:user-defined meta:name="Información 4"/>
    <meta:template xlink:type="simple" xlink:actuate="onRequest" xlink:title="" xlink:href="../../../../../4-PLENOS/3-CERTIFICACIONES-NOTIFICACIONES-TRASLADOS-%20PLENOS/CERTIFICADOS%20PLENOS/2024/2024-12-20/cert2412325629056956.odt/Normal.dotm"/>
  </office:meta>
</office:document-meta>
</file>