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sans-serif"/>
    <style:font-face style:name="Times New Roman1" svg:font-family="'Times New Roman'"/>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001cm"/>
    </style:style>
    <style:style style:name="Table4.C" style:family="table-column">
      <style:table-column-properties style:column-width="5.995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text-properties style:font-name="Arial" fo:font-size="10pt" fo:font-weight="normal" style:font-size-asian="10pt" style:font-weight-asian="normal" style:font-size-complex="10pt" style:font-weight-complex="normal"/>
    </style:style>
    <style:style style:name="P6" style:family="paragraph" style:parent-style-name="Table_20_Contents">
      <style:paragraph-properties fo:text-align="center" style:justify-single-word="false"/>
      <style:text-properties style:font-name="Arial" fo:font-size="6pt" fo:font-weight="normal" style:font-size-asian="6pt" style:font-weight-asian="normal" style:font-size-complex="6pt" style:font-weight-complex="normal"/>
    </style:style>
    <style:style style:name="P7"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P8" style:family="paragraph" style:parent-style-name="Texto_20_independiente_20_3">
      <style:paragraph-properties fo:margin-left="0cm" fo:margin-right="0cm" fo:text-align="center" style:justify-single-word="false" fo:text-indent="0cm" style:auto-text-indent="false"/>
      <style:text-properties style:font-name="Arial" fo:font-size="10pt" fo:font-weight="normal" style:font-name-asian="Arial Narrow" style:font-size-asian="10pt" style:font-weight-asian="normal" style:font-name-complex="Arial Narrow" style:font-size-complex="10pt" style:font-weight-complex="normal"/>
    </style:style>
    <style:style style:name="P9" style:family="paragraph" style:parent-style-name="Heading">
      <style:text-properties style:font-name="Arial" fo:font-size="9pt" style:font-size-asian="9pt" style:font-size-complex="9pt"/>
    </style:style>
    <style:style style:name="P10" style:family="paragraph" style:parent-style-name="Standard">
      <style:paragraph-properties fo:text-align="justify" style:justify-single-word="false"/>
      <style:text-properties style:font-name="Arial" fo:font-weight="normal" style:font-weight-asian="normal" style:font-name-complex="Arial Narrow" style:font-style-complex="italic" style:font-weight-complex="normal"/>
    </style:style>
    <style:style style:name="P11" style:family="paragraph" style:parent-style-name="Standard" style:master-page-name="">
      <style:paragraph-properties fo:margin-left="0cm" fo:margin-right="0cm" fo:hyphenation-ladder-count="no-limit" fo:text-indent="1.226cm" style:auto-text-indent="false" style:page-number="auto" style:writing-mode="lr-tb"/>
      <style:text-properties style:font-name="Arial" fo:hyphenate="false" fo:hyphenation-remain-char-count="2" fo:hyphenation-push-char-count="2"/>
    </style:style>
    <style:style style:name="P12" style:family="paragraph" style:parent-style-name="Text_20_body">
      <style:paragraph-properties fo:margin-left="0cm" fo:margin-right="0cm" fo:text-align="justify" style:justify-single-word="false" fo:text-indent="1.323cm" style:auto-text-indent="false"/>
    </style:style>
    <style:style style:name="P13" style:family="paragraph" style:parent-style-name="Standard">
      <style:paragraph-properties fo:text-align="justify" style:justify-single-word="false"/>
      <style:text-properties style:font-name="Arial" fo:font-size="10pt" fo:font-weight="normal" style:font-size-asian="10pt" style:font-weight-asian="normal" style:font-name-complex="Arial Narrow" style:font-size-complex="10pt" style:font-weight-complex="normal"/>
    </style:style>
    <style:style style:name="P14" style:family="paragraph" style:parent-style-name="Standard">
      <style:text-properties style:font-name="Arial" fo:font-size="10pt" fo:font-weight="normal" style:font-size-asian="10pt" style:font-weight-asian="normal" style:font-name-complex="Arial Narrow" style:font-size-complex="10pt" style:font-style-complex="italic" style:font-weight-complex="normal"/>
    </style:style>
    <style:style style:name="P15" style:family="paragraph" style:parent-style-name="Standard">
      <style:paragraph-properties fo:text-align="justify" style:justify-single-word="false"/>
      <style:text-properties style:font-name="Arial" fo:font-size="10pt" fo:font-weight="normal" style:font-size-asian="10pt" style:font-weight-asian="normal" style:font-name-complex="Arial Narrow" style:font-size-complex="10pt" style:font-style-complex="italic" style:font-weight-complex="normal"/>
    </style:style>
    <style:style style:name="P16" style:family="paragraph" style:parent-style-name="Standard" style:master-page-name="MP0">
      <style:paragraph-properties fo:text-align="justify" style:justify-single-word="false" style:page-number="auto" fo:break-before="page"/>
      <style:text-properties style:font-name="Arial" fo:font-weight="bold" style:font-weight-asian="bold" style:font-name-complex="Arial Narrow" style:font-style-complex="italic" style:font-weight-complex="bold"/>
    </style:style>
    <style:style style:name="P17" style:family="paragraph" style:parent-style-name="Standard" style:master-page-name="">
      <style:paragraph-properties fo:margin-left="0cm" fo:margin-right="0cm" fo:hyphenation-ladder-count="no-limit" fo:text-indent="1.226cm" style:auto-text-indent="false" style:page-number="auto" style:writing-mode="lr-tb"/>
      <style:text-properties style:font-name="Arial" fo:font-size="10pt" style:font-size-asian="10pt" style:font-size-complex="10pt" fo:hyphenate="false" fo:hyphenation-remain-char-count="2" fo:hyphenation-push-char-count="2"/>
    </style:style>
    <style:style style:name="P18" style:family="paragraph" style:parent-style-name="Text_20_body">
      <style:paragraph-properties fo:text-align="justify" style:justify-single-word="false"/>
      <style:text-properties style:font-name="Arial" fo:font-size="10pt" style:font-size-asian="10pt" style:font-size-complex="10pt"/>
    </style:style>
    <style:style style:name="P19" style:family="paragraph" style:parent-style-name="Text_20_body">
      <style:paragraph-properties fo:margin-left="0cm" fo:margin-right="0cm" fo:text-align="justify" style:justify-single-word="false" fo:text-indent="1.323cm" style:auto-text-indent="false"/>
      <style:text-properties style:font-name="Arial" fo:font-size="10pt" style:font-size-asian="10pt" style:font-size-complex="10pt"/>
    </style:style>
    <style:style style:name="P20" style:family="paragraph" style:parent-style-name="Text_20_body">
      <style:paragraph-properties fo:margin-left="0cm" fo:margin-right="0cm" fo:text-align="justify" style:justify-single-word="false" fo:text-indent="1.251cm" style:auto-text-indent="false"/>
      <style:text-properties style:font-name="Arial" fo:font-size="10pt" style:font-size-asian="10pt" style:font-size-complex="10pt"/>
    </style:style>
    <style:style style:name="P21" style:family="paragraph" style:parent-style-name="Text_20_body">
      <style:paragraph-properties fo:margin-left="0cm" fo:margin-right="0cm" fo:text-align="center" style:justify-single-word="false" fo:text-indent="1.251cm" style:auto-text-indent="false"/>
      <style:text-properties style:font-name="Arial" fo:font-size="10pt" style:font-size-asian="10pt" style:font-size-complex="10pt"/>
    </style:style>
    <style:style style:name="P22" style:family="paragraph" style:parent-style-name="Text_20_body">
      <style:paragraph-properties fo:margin-left="0cm" fo:margin-right="0cm" fo:text-align="justify" style:justify-single-word="false" fo:text-indent="1.251cm" style:auto-text-indent="false"/>
      <style:text-properties style:font-name="Arial" fo:font-size="10pt" fo:font-style="italic" style:font-size-asian="10pt" style:font-size-complex="10pt"/>
    </style:style>
    <style:style style:name="P23" style:family="paragraph" style:parent-style-name="Text_20_body">
      <style:paragraph-properties fo:margin-left="0cm" fo:margin-right="0cm" fo:text-align="justify" style:justify-single-word="false" fo:text-indent="1.251cm" style:auto-text-indent="false"/>
    </style:style>
    <style:style style:name="P24" style:family="paragraph" style:parent-style-name="Text_20_body">
      <style:paragraph-properties fo:margin-left="0cm" fo:margin-right="0cm" fo:text-align="justify" style:justify-single-word="false" fo:text-indent="1.251cm" style:auto-text-indent="false"/>
      <style:text-properties fo:color="#000000" style:font-name="Arial" fo:font-size="10pt" fo:font-style="italic" style:font-size-asian="10pt" style:font-size-complex="10pt"/>
    </style:style>
    <style:style style:name="P25" style:family="paragraph" style:parent-style-name="Text_20_body">
      <style:paragraph-properties fo:margin-left="0cm" fo:margin-right="0cm" fo:text-align="justify" style:justify-single-word="false" fo:text-indent="1.251cm" style:auto-text-indent="false"/>
      <style:text-properties fo:color="#000000" style:font-name="Arial" fo:font-size="10pt" style:font-size-asian="10pt" style:font-size-complex="10pt"/>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fo:font-weight="bold" style:font-weight-asian="bold" style:font-weight-complex="bold"/>
    </style:style>
    <style:style style:name="T4" style:family="text">
      <style:text-properties fo:font-weight="bold" style:font-name-asian="Times New Roman" style:font-weight-asian="bold" style:font-weight-complex="bold"/>
    </style:style>
    <style:style style:name="T5" style:family="text">
      <style:text-properties fo:font-weight="normal" style:font-weight-asian="normal" style:font-name-complex="Arial Narrow" style:font-style-complex="italic" style:font-weight-complex="normal"/>
    </style:style>
    <style:style style:name="T6" style:family="text">
      <style:text-properties fo:font-weight="normal" style:font-weight-asian="normal" style:font-weight-complex="normal"/>
    </style:style>
    <style:style style:name="T7" style:family="text">
      <style:text-properties fo:font-size="10pt"/>
    </style:style>
    <style:style style:name="T8" style:family="text">
      <style:text-properties fo:font-size="10pt" style:font-size-asian="10pt" style:font-size-complex="10pt"/>
    </style:style>
    <style:style style:name="T9" style:family="text">
      <style:text-properties fo:font-size="10pt" fo:font-weight="bold"/>
    </style:style>
    <style:style style:name="T10" style:family="text">
      <style:text-properties fo:font-size="10pt" fo:font-weight="bold" style:font-size-asian="10pt" style:font-weight-asian="bold" style:font-size-complex="10pt" style:font-weight-complex="bold"/>
    </style:style>
    <style:style style:name="T11" style:family="text">
      <style:text-properties fo:font-size="10pt" fo:font-weight="normal" style:font-size-asian="10pt" style:font-weight-asian="normal" style:font-size-complex="10pt" style:font-weight-complex="normal"/>
    </style:style>
    <style:style style:name="T12" style:family="text">
      <style:text-properties fo:font-size="10pt" fo:font-style="italic"/>
    </style:style>
    <style:style style:name="T13" style:family="text">
      <style:text-properties fo:font-size="10pt" fo:font-style="italic" style:text-underline-style="solid" style:text-underline-width="auto" style:text-underline-color="font-color"/>
    </style:style>
    <style:style style:name="T14" style:family="text">
      <style:text-properties fo:font-size="10pt" fo:font-style="italic" style:text-underline-style="solid" style:text-underline-width="auto" style:text-underline-color="font-color" fo:font-weight="bold"/>
    </style:style>
    <style:style style:name="T15" style:family="text">
      <style:text-properties fo:font-size="10pt" fo:font-style="italic" fo:font-weight="bold"/>
    </style:style>
    <style:style style:name="T16" style:family="text">
      <style:text-properties style:font-name="Times New Roman1" fo:font-size="14pt"/>
    </style:style>
    <style:style style:name="T17" style:family="text">
      <style:text-properties style:font-name="Times New Roman1" fo:font-size="14pt" style:font-name-asian="Times New Roman"/>
    </style:style>
    <style:style style:name="T18" style:family="text">
      <style:text-properties fo:color="#000000"/>
    </style:style>
    <style:style style:name="T19" style:family="text">
      <style:text-properties fo:color="#000000" style:font-name="Arial1" fo:font-size="10pt"/>
    </style:style>
    <style:style style:name="T20" style:family="text">
      <style:text-properties fo:color="#000000" style:font-name="Arial1" fo:font-size="10pt" fo:font-weight="bold"/>
    </style:style>
    <style:style style:name="T21" style:family="text">
      <style:text-properties fo:color="#000000" style:font-name="Arial1" fo:font-size="10pt" style:text-underline-style="solid" style:text-underline-width="auto" style:text-underline-color="font-color"/>
    </style:style>
    <style:style style:name="T22" style:family="text">
      <style:text-properties fo:color="#000000" style:font-name="Arial1" fo:font-size="10pt" fo:font-style="italic"/>
    </style:style>
    <style:style style:name="T23" style:family="text">
      <style:text-properties fo:color="#000000" style:font-name="Arial1" fo:font-size="10pt" fo:font-style="italic" fo:font-weight="bold"/>
    </style:style>
    <style:style style:name="T24" style:family="text">
      <style:text-properties fo:color="#000000" style:font-name="Arial1" fo:font-size="10pt" fo:font-style="italic" style:text-underline-style="solid" style:text-underline-width="auto" style:text-underline-color="font-color"/>
    </style:style>
    <style:style style:name="T25" style:family="text">
      <style:text-properties fo:color="#000000" style:font-name="Times New Roman1" fo:font-size="14pt"/>
    </style:style>
    <style:style style:name="T26" style:family="text">
      <style:text-properties fo:color="#000000" fo:font-size="10pt"/>
    </style:style>
    <style:style style:name="T27" style:family="text">
      <style:text-properties fo:color="#000000" fo:font-size="10pt" fo:font-weight="bold"/>
    </style:style>
    <style:style style:name="T28" style:family="text">
      <style:text-properties fo:color="#000000" fo:font-size="10pt" style:text-underline-style="solid" style:text-underline-width="auto" style:text-underline-color="font-color"/>
    </style:style>
    <style:style style:name="T29" style:family="text">
      <style:text-properties fo:color="#000000" fo:font-size="10pt" fo:font-style="italic"/>
    </style:style>
    <style:style style:name="T30" style:family="text">
      <style:text-properties fo:color="#000000" fo:font-size="10pt" fo:font-style="italic" fo:font-weight="bold"/>
    </style:style>
    <style:style style:name="T31" style:family="text">
      <style:text-properties fo:color="#000000" fo:font-size="10pt" fo:font-style="italic" style:text-underline-style="solid" style:text-underline-width="auto" style:text-underline-color="font-color"/>
    </style:style>
    <style:style style:name="T32" style:family="text">
      <style:text-properties fo:color="#000000" fo:font-size="14pt"/>
    </style:style>
    <style:style style:name="T33" style:family="text">
      <style:text-properties fo:color="#000000" style:font-name="Arial"/>
    </style:style>
    <style:style style:name="T34" style:family="text">
      <style:text-properties fo:color="#000000" style:font-name="Arial" fo:font-size="10pt"/>
    </style:style>
    <style:style style:name="T35" style:family="text">
      <style:text-properties fo:color="#000000" style:font-name="Arial" fo:font-size="10pt" fo:font-weight="bold"/>
    </style:style>
    <style:style style:name="T36" style:family="text">
      <style:text-properties fo:color="#000000" style:font-name="Arial" fo:font-size="10pt" fo:font-weight="bold" style:font-size-asian="10pt" style:font-size-complex="10pt"/>
    </style:style>
    <style:style style:name="T37" style:family="text">
      <style:text-properties fo:color="#000000" style:font-name="Arial" fo:font-size="10pt" fo:font-style="italic"/>
    </style:style>
    <style:style style:name="T38" style:family="text">
      <style:text-properties fo:color="#000000" style:font-name="Arial" fo:font-size="10pt" fo:font-style="italic" fo:font-weight="bold"/>
    </style:style>
    <style:style style:name="T39" style:family="text">
      <style:text-properties fo:color="#000000" style:font-name="Arial" fo:font-size="10pt" fo:font-style="italic" fo:font-weight="bold" style:font-size-asian="10pt" style:font-size-complex="10pt"/>
    </style:style>
    <style:style style:name="T40" style:family="text">
      <style:text-properties fo:color="#000000" style:font-name="Arial" fo:font-size="10pt" fo:font-style="italic" style:font-size-asian="10pt" style:font-size-complex="10pt"/>
    </style:style>
    <style:style style:name="T41" style:family="text">
      <style:text-properties fo:color="#000000" style:font-name="Arial" fo:font-size="10pt" style:font-size-asian="10pt" style:font-size-complex="10pt"/>
    </style:style>
    <style:style style:name="T42" style:family="text">
      <style:text-properties fo:color="#000000" style:font-name="Arial" fo:font-size="14pt"/>
    </style:style>
    <style:style style:name="T43" style:family="text">
      <style:text-properties fo:color="#000000" style:font-name="Arial" fo:font-weight="bold"/>
    </style:style>
    <style:style style:name="T44" style:family="text">
      <style:text-properties fo:color="#000000" style:font-name="Arial" fo:font-style="italic"/>
    </style:style>
    <style:style style:name="T45" style:family="text">
      <style:text-properties fo:color="#000000" style:font-name="Arial" fo:font-style="italic" fo:font-weight="bold"/>
    </style:style>
    <style:style style:name="T46" style:family="text">
      <style:text-properties fo:color="#000000" fo:font-weight="bold"/>
    </style:style>
    <style:style style:name="T47" style:family="text">
      <style:text-properties fo:color="#000000" style:text-underline-style="solid" style:text-underline-width="auto" style:text-underline-color="font-color"/>
    </style:style>
    <style:style style:name="T48" style:family="text">
      <style:text-properties fo:color="#000000" fo:font-style="italic"/>
    </style:style>
    <style:style style:name="T49" style:family="text">
      <style:text-properties fo:color="#000000" fo:font-style="italic" fo:font-weight="bold"/>
    </style:style>
    <style:style style:name="T50" style:family="text">
      <style:text-properties fo:color="#000000" fo:font-style="italic" style:text-underline-style="solid" style:text-underline-width="auto" style:text-underline-color="font-color"/>
    </style:style>
    <style:style style:name="T51" style:family="text">
      <style:text-properties style:text-underline-style="solid" style:text-underline-width="auto" style:text-underline-color="font-color"/>
    </style:style>
    <style:style style:name="T52" style:family="text">
      <style:text-properties style:font-name="Arial1" fo:font-size="10pt"/>
    </style:style>
    <style:style style:name="T53" style:family="text">
      <style:text-properties style:font-name="Arial1" fo:font-size="10pt" fo:font-style="italic"/>
    </style:style>
    <style:style style:name="T54" style:family="text">
      <style:text-properties style:font-name="Arial1" fo:font-size="10pt" fo:font-style="italic" style:text-underline-style="solid" style:text-underline-width="auto" style:text-underline-color="font-color"/>
    </style:style>
    <style:style style:name="T55" style:family="text">
      <style:text-properties style:font-name="Arial1" fo:font-size="10pt" fo:font-style="italic" style:text-underline-style="solid" style:text-underline-width="auto" style:text-underline-color="font-color" fo:font-weight="bold"/>
    </style:style>
    <style:style style:name="T56" style:family="text">
      <style:text-properties style:font-name="Arial1" fo:font-size="10pt" fo:font-style="italic" fo:font-weight="bold"/>
    </style:style>
    <style:style style:name="T57" style:family="text">
      <style:text-properties style:font-name="Arial1" fo:font-size="10pt" fo:font-weight="bold"/>
    </style:style>
    <style:style style:name="T58" style:family="text">
      <style:text-properties fo:font-style="italic"/>
    </style:style>
    <style:style style:name="T59" style:family="text">
      <style:text-properties fo:font-style="italic" style:text-underline-style="solid" style:text-underline-width="auto" style:text-underline-color="font-color"/>
    </style:style>
    <style:style style:name="T60" style:family="text">
      <style:text-properties fo:font-style="italic" style:text-underline-style="solid" style:text-underline-width="auto" style:text-underline-color="font-color" fo:font-weight="bold"/>
    </style:style>
    <style:style style:name="T61" style:family="text">
      <style:text-properties fo:font-style="italic" fo:font-weight="bold"/>
    </style:style>
    <style:style style:name="T62" style:family="text">
      <style:text-properties style:font-name="Arial" fo:font-weight="bold" style:font-name-asian="Times New Roman" style:font-weight-asian="bold" style:font-weight-complex="bold"/>
    </style:style>
    <style:style style:name="T63" style:family="text">
      <style:text-properties style:font-name="Arial"/>
    </style:style>
    <style:style style:name="T64" style:family="text">
      <style:text-properties style:font-name="Arial" fo:font-weight="bold" style:font-name-asian="Times New Roman" style:font-weight-asian="bold" style:font-weight-complex="bold"/>
    </style:style>
    <style:style style:name="T65" style:family="text">
      <style:text-properties style:font-name="Arial" fo:font-size="14pt"/>
    </style:style>
    <style:style style:name="T66" style:family="text">
      <style:text-properties style:font-name="Arial" fo:font-size="14pt" style:font-name-asian="Times New Roman"/>
    </style:style>
    <style:style style:name="T67" style:family="text">
      <style:text-properties style:font-name="Arial" fo:font-size="10pt"/>
    </style:style>
    <style:style style:name="T68" style:family="text">
      <style:text-properties style:font-name="Arial" fo:font-size="10pt" fo:font-style="italic"/>
    </style:style>
    <style:style style:name="T69" style:family="text">
      <style:text-properties style:font-name="Arial" fo:font-size="10pt" fo:font-style="italic" fo:font-weight="bold"/>
    </style:style>
    <style:style style:name="T70" style:family="text">
      <style:text-properties style:font-name="Arial" fo:font-size="10pt" fo:font-style="italic" fo:font-weight="bold" style:font-size-asian="10pt" style:font-size-complex="10pt"/>
    </style:style>
    <style:style style:name="T71" style:family="text">
      <style:text-properties style:font-name="Arial" fo:font-size="10pt" fo:font-style="italic" style:font-size-asian="10pt" style:font-size-complex="10pt"/>
    </style:style>
    <style:style style:name="T72" style:family="text">
      <style:text-properties style:font-name="Arial" fo:font-size="10pt" style:font-size-asian="10pt" style:font-size-complex="10pt"/>
    </style:style>
    <style:style style:name="T73" style:family="text">
      <style:text-properties style:font-name="Arial" fo:font-size="10pt" fo:font-weight="bold" style:font-name-asian="Times New Roman" style:font-size-asian="10pt" style:font-weight-asian="bold" style:font-size-complex="10pt" style:font-weight-complex="bold"/>
    </style:style>
    <style:style style:name="T74" style:family="text">
      <style:text-properties style:font-name="Arial" fo:font-size="10pt" style:font-name-asian="Times New Roman" style:font-size-asian="10pt" style:font-size-complex="10pt"/>
    </style:style>
    <style:style style:name="T75" style:family="text">
      <style:text-properties style:font-name="Arial" fo:font-size="10pt" style:text-underline-style="solid" style:text-underline-width="auto" style:text-underline-color="font-color" fo:font-weight="bold" style:font-name-asian="Times New Roman" style:font-size-asian="10pt" style:font-weight-asian="bold" style:font-size-complex="10pt" style:font-weight-complex="bold"/>
    </style:style>
    <style:style style:name="T76" style:family="text">
      <style:text-properties style:font-name="Arial" fo:font-size="10pt" style:text-underline-style="solid" style:text-underline-width="auto" style:text-underline-color="font-color" style:font-name-asian="Times New Roman" style:font-size-asian="10pt" style:font-size-complex="10pt"/>
    </style:style>
    <style:style style:name="T77" style:family="text">
      <style:text-properties style:font-name="Arial" style:font-name-asian="Times New Roman"/>
    </style:style>
    <style:style style:name="T78" style:family="text">
      <style:text-properties style:font-name="Arial" fo:font-style="italic"/>
    </style:style>
    <style:style style:name="T79" style:family="text">
      <style:text-properties style:font-name="Arial" fo:font-style="italic" fo:font-weight="bold"/>
    </style:style>
    <style:style style:name="T80" style:family="text">
      <style:text-properties fo:font-size="14pt"/>
    </style:style>
    <style:style style:name="T81" style:family="text">
      <style:text-properties fo:font-size="14pt" style:font-name-asian="Times New Roman"/>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6"><text:tab/><text:span text:style-name="T72">DON DAVID CHAO CASTRO, SECRETARIO GENERAL ACCIDENTAL DEL ILUSTRE AYUNTAMIENTO DE MOGÁN (LAS PALMAS).</text:span></text:p>
      <text:p text:style-name="P15"/>
      <text:p text:style-name="P17"><text:span text:style-name="T3">CERTIFICA:</text:span><text:span text:style-name="T6"> </text:span><text:span text:style-name="T6">Que el </text:span><text:span text:style-name="T3">Pleno Municipal</text:span><text:span text:style-name="T6">, en</text:span> sesión <text:span text:style-name="T3">Ordinaria </text:span><text:span text:style-name="T6"><text:s/>cel</text:span>ebrada<text:span text:style-name="T6"> el día </text:span><text:span text:style-name="T3">29/03/2023</text:span>, adoptó, entre otros, el siguiente acuerdo, que literalmente señala:</text:p>
      <text:p text:style-name="P14"/>
      <text:p text:style-name="Standard"><text:span text:style-name="T73"><text:tab/></text:span><text:span text:style-name="T75">&lt;&lt;</text:span><text:span text:style-name="Strong_20_Emphasis"><text:span text:style-name="T76">3. Expte. 10888/2022. Aprobación de la revisión y actualización del Plan de Emergencias Municipal de Mogán (PEMUGÁN).</text:span></text:span><text:span text:style-name="T73"> </text:span></text:p>
      <text:p text:style-name="Standard"><text:span text:style-name="T73"/></text:p>
      <text:p text:style-name="P18"><text:tab/>Por mi el secretario, se da cuenta de la propuesta, cuyo tenor literal es el siguiente: </text:p>
      <text:p text:style-name="P19"><text:span text:style-name="T46">“JUAN MENCEY NAVARRO ROMERO</text:span><text:span text:style-name="T18">, Teniente de Alcalde del Área de Urbanismo, Promoción Turística y Seguridad, con competencias en materia de Urbanismo, Seguridad Ciudadana, Asesoría Jurídica y Mediación, Recursos Humanos, Contratación y Mercadillos/Dominio Público, según Decreto de Alcaldía nº 2050/2019, de 17 de junio, </text:span><text:span text:style-name="T46">visto</text:span><text:span text:style-name="T18"> el expediente en relación a la </text:span><text:span text:style-name="T47">aprobación de la actualización y revisión del Plan de Emergencias Municipal de Mogán (PEMUGÁN)</text:span><text:span text:style-name="T18"> y,</text:span> </text:p>
      <text:p text:style-name="P12"><text:span text:style-name="T36">VISTO</text:span><text:span text:style-name="T41"> el informe jurídico emitido por la Responsable del Servicio de Asesoría Jurídica de este Ilustre Ayuntamiento de Mogán, de fecha 15 de marzo de 2023, con nota de conformidad de D. David Chao Castro, Secretario General Accidental del Ilustre Ayuntamiento de Mogán, con C.S.V. n.º </text:span><text:a xlink:type="simple" xlink:href="https://oat.mogan.es:8448/ventanilla/web/validacionFirmas.do?opcion=1&amp;modo=3&amp;csv=3006754aa9140f1592507e73cc030c30m" office:name="3006754aa9140f1592507e73cc030c30m" text:style-name="Internet_20_link" text:visited-style-name="Visited_20_Internet_20_Link"><text:span text:style-name="T72">3006754aa9140f1592507e73cc030c30m</text:span></text:a><text:span text:style-name="T41">, que literalmente dispone:</text:span><text:span text:style-name="T72"> </text:span></text:p>
      <text:p text:style-name="P20"><text:span text:style-name="T58">«Ana Cristina Díaz Alonso, Funcionaria municipal, Letrada, Responsable de la Unidad Administrativa de Asesoría Jurídica, s</text:span><text:span text:style-name="T48">egún Decreto 4322/2022, de 6 de septiembre,</text:span> <text:span text:style-name="T58">vista la Providencia de Alcaldía de fecha 15</text:span> <text:span text:style-name="T58">de marzo de 2023,</text:span> <text:span text:style-name="T58">en virtud de la cual se requiere informe jurídico en relación con la actualización y revisión del </text:span><text:span text:style-name="T59">Plan de Emergencia Municipal de Mogán (PEMUGÁN)</text:span><text:span text:style-name="T58">, y al amparo de lo </text:span><text:span text:style-name="T49">dispuesto en el artículo 212 del Reglamento Orgánico Municipal del Ayuntamiento de Mogán, </text:span><text:span text:style-name="T48">publicado en el BOP n.º 28, de 5</text:span><text:span text:style-name="T18"> </text:span><text:span text:style-name="T48">de marzo de 2021, emito el siguiente</text:span><text:span text:style-name="T18"> </text:span><text:span text:style-name="T49">INFORME </text:span><text:span text:style-name="T48">con base en los siguientes</text:span><text:span text:style-name="T49">:</text:span> </text:p>
      <text:p text:style-name="P21"><text:span text:style-name="T61">ANTECEDENTES DE HECHO</text:span> </text:p>
      <text:p text:style-name="P20"><text:span text:style-name="T61">PRIMERO.-</text:span> <text:span text:style-name="T58">El municipio de Mogán cuenta actualmente con un Plan de Emergencias Municipal, aprobado por el Pleno en sesión ordinaria celebrada el día 29 de mayo de 2009,</text:span> <text:span text:style-name="T58">homologado por la Comisión Autonómica de Protección Civil y Atención de Emergencias de Canarias el 25 de junio de 2010. </text:span></text:p>
      <text:p text:style-name="P20"><text:span text:style-name="T61">SEGUNDO.- </text:span><text:span text:style-name="T58">Que habiendo transcurrido más de 13 años desde su aprobación, se constata la necesidad de </text:span><text:span text:style-name="T59">actualizar y revisar el Plan de Emergencias Municipal de Mogán</text:span><text:span text:style-name="T58">, con el fin de adecuarlo y ajustarlo, no sólo a la normativa jurídica, sino también a la nueva realidad y situación municipal dentro del actual contexto regional y global. </text:span></text:p>
      <text:p text:style-name="P20"><text:span text:style-name="T58">A estos efectos, mediante Decreto de Alcaldía n.º 5238/2022, de fecha 04/11/2022, se procedió a la contratación de D. Gregorio Enrique Rancel Cano, Graduado en Seguridad y Control del Riesgo, técnico especialista en Protección Civil y redactor homologado por el Gobierno de Canarias con el número TR: 000011.</text:span> </text:p>
      <text:p text:style-name="P23"><text:span text:style-name="T70">TERCERO.- </text:span><text:span text:style-name="T71">Que con fecha 21 de febrero de 2023, se emite informe con C.S.V. n.º </text:span><text:a xlink:type="simple" xlink:href="https://oat.mogan.es:8448/ventanilla/web/validacionFirmas.do?opcion=1&amp;modo=3&amp;csv=1006754aa9041511a0807e72d7020837w" office:name="1006754aa9041511a0807e72d7020837w" text:style-name="Internet_20_link" text:visited-style-name="Visited_20_Internet_20_Link"><text:span text:style-name="T71">1006754aa9041511a0807e72d7020837w</text:span></text:a><text:span text:style-name="T71"> por D. Ángel León Miranda, Oficial del Cuerpo de la Policía Local, adscrito a la Oficina de Seguridad y Prevención, en virtud del cual, en relación a la supervisión del trabajo consistente en revisión y actualización del Plan de Emergencias Municipal, se verifica y constata que se ha realizado la totalidad del documento, siendo el mismo redactado por D. Gregorio Enrique Rancel Cano, Graduado en Seguridad y Control de Riesgos, Técnico redactor homologado por el Gobierno de Canarias con TR: 000011.</text:span><text:span text:style-name="T72"> </text:span></text:p>
      <text:p text:style-name="P23"><text:span text:style-name="T70">CUARTO.- </text:span><text:span text:style-name="T71">Consta en el expediente el documento denominado Plan de Emergencias Municipal (PEMUGAN), C.S.V. n.º </text:span><text:a xlink:type="simple" xlink:href="https://oat.mogan.es:8448/ventanilla/web/validacionFirmas.do?opcion=1&amp;modo=3&amp;csv=2006754aa90e0f06ab507e7101030a24X" office:name="2006754aa90e0f06ab507e7101030a24X" text:style-name="Internet_20_link" text:visited-style-name="Visited_20_Internet_20_Link"><text:span text:style-name="T71">2006754aa90e0f06ab507e7101030a24X</text:span></text:a><text:span text:style-name="T72"> </text:span><text:span text:style-name="T71">(Tomo I Capítulos I al VI) y</text:span><text:span text:style-name="T72"> </text:span><text:span text:style-name="T71">C.S.V. n.º </text:span><text:a xlink:type="simple" xlink:href="https://oat.mogan.es:8448/ventanilla/web/validacionFirmas.do?opcion=1&amp;modo=3&amp;csv=b006754aa9350f04b3107e7131030a26p" office:name="b006754aa9350f04b3107e7131030a26p" text:style-name="Internet_20_link" text:visited-style-name="Visited_20_Internet_20_Link"><text:span text:style-name="T71">b006754aa9350f04b3107e7131030a26p</text:span></text:a><text:span text:style-name="T72"> </text:span><text:span text:style-name="T71">(Tomo II Anexos I al VIII).</text:span><text:span text:style-name="T72"> </text:span></text:p>
      <text:p text:style-name="P20"><text:span text:style-name="T58">Dicho documento, redactado y firmado por D. Gregorio Enrique Rancel Cano, se configura como una </text:span><text:span text:style-name="T59">revisión y actualización del Plan de Emergencias Municipal, aprobado en mayo de 2009 y </text:span><text:soft-page-break/><text:span text:style-name="T59">homologado por la Comisión Autonómica de Protección Civil el 25 de junio de 2010</text:span><text:span text:style-name="T58">, sin perjuicio de que la mejor </text:span><text:span text:style-name="T58">operatividad del documento y su adecuado manejo aconsejan la aprobación de la revisión del plan en un nuevo documento conjunto, que es el que obra incorporado al expediente referenciado.</text:span> </text:p>
      <text:p text:style-name="P23"><text:span text:style-name="T70">QUINTO.-</text:span><text:span text:style-name="T72"> </text:span><text:span text:style-name="T71">Que con fecha 1 de marzo de 2023, se emite informe con C.S.V. n.º </text:span><text:a xlink:type="simple" xlink:href="https://oat.mogan.es:8448/ventanilla/web/validacionFirmas.do?opcion=1&amp;modo=3&amp;csv=P006754aa9010108fac07e708a030c26z" office:name="P006754aa9010108fac07e708a030c26z" text:style-name="Internet_20_link" text:visited-style-name="Visited_20_Internet_20_Link"><text:span text:style-name="T71">P006754aa9010108fac07e708a030c26z</text:span></text:a><text:span text:style-name="T72"> </text:span><text:span text:style-name="T71">por D. Ángel León Miranda, Oficial del Cuerpo de la Policía Local, adscrito a la Oficina de Seguridad y Prevención, en virtud del cual, en relación al documento por el que se realizó la revisión y actualización del Plan de Emergencias Municipal de Mogán (PEMUGÁN), cuyo tenor literal es el siguiente:</text:span><text:span text:style-name="T72"> </text:span></text:p>
      <text:p text:style-name="P20"><text:span text:style-name="T58">«[] </text:span><text:span text:style-name="T61">III.- CONTENIDO MATERIAL DEL INFORME:</text:span> </text:p>
      <text:p text:style-name="P20"><text:span text:style-name="T61">Primero.- </text:span><text:span text:style-name="T58">Resultando que en relación a la conformidad de la actualización y revisión del Plan de Emergencias Municipal de Protección Civil Municipio de Mogán (PEMUGÁN) y una vez aportada la documentación relativa al mismo, se determina que:</text:span> </text:p>
      <text:p text:style-name="P20"><text:span text:style-name="T58">1.- Este documento supone la actualización y revisión del anterior PEMU de Mogán, que fue homologado por la Comisión Autonómica de Protección Civil el 25 de junio de 2010.</text:span> </text:p>
      <text:p text:style-name="P20"><text:span text:style-name="T58">2.- El Plan de Emergencia Municipal de Protección Civil de Mogán, PEMUGÁN se define como la previsión del marco orgánico-funcional de los mecanismos que permiten la movilización de los recursos humanos y materiales necesarios para la protección de las personas y los bienes en caso de grave riesgo colectivo, catástrofe extraordinaria, desastre o calamidad pública. Igualmente establece el esquema de coordinación entre las distintas administraciones llamadas a intervenir.</text:span> </text:p>
      <text:p text:style-name="P22">3.- El Plan de Emergencias Municipal se elabora para hacer frente a emergencias generales que se puedan presentar en el ámbito del término municipal de Mogán y establecen la organización de los servicios y recursos que proceden del Ayuntamiento de Mogán, de otras Administraciones Públicas, así como de entidades públicas y privadas. </text:p>
      <text:p text:style-name="P22">4.- El PEMUGÁN está redactado en consonancia con el Plan Territorial de Emergencias de Protección Civil de la Comunidad Autónoma de Canarias (en adelante PLATECA), que tiene carácter de Plan Director conforme a lo previsto en el punto 3.2. de la Norma Básica de Protección Civil (aprobada por Real Decreto 407/92), siendo marco obligado de referencia para su redacción. </text:p>
      <text:p text:style-name="P20"><text:span text:style-name="T58">5.- El PEMUGÁN tiene como finalidad constituirse en un instrumento eficaz para hacer frente a las situaciones de grave riesgo, catástrofe, desastre o calamidad pública que se puedan presentar en el ámbito municipal de Mogán y establecer el marco organizativo general para:</text:span> </text:p>
      <text:p text:style-name="P20"><text:span text:style-name="T58">- Dar respuesta a todas las emergencias derivadas de los riesgos identificados en el PEMUGÁN, cuando se presenten.</text:span> </text:p>
      <text:p text:style-name="P20"><text:span text:style-name="T58">- Coordinar todos los servicios, medios y recursos de las entidades públicas y privadas existentes en Mogán, así como aquellos procedentes de otras Administraciones Públicas, según la asignación previa que éstas efectúen en función de sus disponibilidades y de las necesidades del PEMUGÁN.</text:span> </text:p>
      <text:p text:style-name="P20"><text:span text:style-name="T58">- Estudiar, planificar y establecer el dispositivo de funcionamiento de los distintos servicios llamados a intervenir en situaciones de emergencia.</text:span> </text:p>
      <text:p text:style-name="P20"><text:span text:style-name="T58">- Permitir la integración de los Planes de ámbito inferior, tales como los diferentes Planes de Actuación Municipal, los Planes de Autoprotección de empresas, los Planes de Autoprotección de espectáculos públicos.</text:span> </text:p>
      <text:p text:style-name="P20"><text:span text:style-name="T58">- Asegurar la correcta integración con los Planes de ámbito superior, fundamentalmente el PLATECA, así como el Insular de Gran Canaria (PEIN).</text:span> </text:p>
      <text:p text:style-name="P20"><text:span text:style-name="T58">- Asegurar la primera respuesta ante cualquier situación de emergencia que pueda darse en el municipio de Mogán.</text:span> </text:p>
      <text:p text:style-name="P20"><text:span text:style-name="T58">- Coordinar y dirigir los apoyos que se reciban de otras Administraciones Públicas en el desarrollo de la emergencia, y tener prevista la transferencia de funciones a la Administración Insular.</text:span> </text:p>
      <text:p text:style-name="P20"><text:span text:style-name="T58">- Promover las actividades de protección corporativa y ciudadana, tanto para las acciones de prevención como para la intervención ante emergencias.</text:span> </text:p>
      <text:p text:style-name="P22">- Identificar, analizar y prevenir riesgos y elementos vulnerables del territorio. </text:p>
      <text:p text:style-name="P20"><text:span text:style-name="T58">- Apoyar la elaboración de los Planes de ámbito inferior, así como las acciones que deban ejecutar en caso de emergencia.</text:span> </text:p>
      <text:p text:style-name="P20"><text:span text:style-name="T58">- Proporcionar al servicio técnico de Protección Civil del Ayuntamiento de Mogán una herramienta de planificación para la intervención en situaciones de emergencia, así como para la </text:span><text:soft-page-break/><text:span text:style-name="T58">prevención, planificación y actualización de los riesgos que puedan afectar a la población, el medio ambiente y los bienes en su término municipal.</text:span> </text:p>
      <text:p text:style-name="P20"><text:span text:style-name="T58">- Promover la información y concienciación a la población sobre los posibles riesgos que les pueden afectar y las medidas de prevención y protección a seguir.</text:span> </text:p>
      <text:p text:style-name="P22"><text:span text:style-name="T2">Segundo.- </text:span>Resultando el marco legal que regula los Planes Territoriales en la Comunidad Autónoma de Canarias, y de acuerdo con los criterios y directrices establecidos en la Norma Básica de Protección Civil, la Comunidad Autónoma de Canarias, cuenta con un Plan Territorial de Emergencias de Protección Civil (PLATECA), estableciendo el marco organizativo general en el que se integran todos aquellos planes territoriales de ámbito inferior al Autonómico (insulares y locales) y todos aquellos planes especiales o sectoriales cuyo ámbito no exceda de la Comunidad Autónoma de Canarias. </text:p>
      <text:p text:style-name="P20"><text:span text:style-name="T61">Tercero.- </text:span><text:span text:style-name="T58">Visto lo anteriormente expuesto.</text:span> </text:p>
      <text:p text:style-name="P20"><text:span text:style-name="T60">Se informa FAVORABLEMENTE en cuanto refiere a la FINALIZACIÓN Y CONFORMIDAD del Plan de Emergencias Municipal de Protección Civil del Municipio de Mogán (PEMUGÁN)</text:span><text:span text:style-name="T59">, cumpliéndose en su redacción con las directrices establecidas en el PLATECA, basadas en las especificaciones de la Norma Básica de Protección Civil citada.</text:span><text:span text:style-name="T58"> </text:span><text:span text:style-name="T58">[...]»</text:span> </text:p>
      <text:p text:style-name="P20"><text:span text:style-name="T61">SEXTO.- </text:span><text:span text:style-name="T58">En fecha 15</text:span> <text:span text:style-name="T58">de marzo de 2023</text:span> <text:span text:style-name="T58">se emite Providencia de Alcaldía, en virtud de la cual se dispone literalmente lo siguiente:</text:span> </text:p>
      <text:p text:style-name="P20"><text:span text:style-name="T58">«</text:span><text:span text:style-name="T49">PRIMERO</text:span><text:span text:style-name="T48">.- Continuar los trámites pertinentes</text:span><text:span text:style-name="T18"> </text:span><text:span text:style-name="T48">para llevar a cabo la aprobación de la revisión y actualización del</text:span><text:span text:style-name="T18"> </text:span><text:span text:style-name="T48">Plan de Emergencias Municipal (PEMUGÁN). </text:span></text:p>
      <text:p text:style-name="P20"><text:span text:style-name="T49">SEGUNDO</text:span><text:span text:style-name="T48">.-</text:span><text:span text:style-name="T18"> </text:span><text:span text:style-name="T48">Que por la Asesoría Jurídica de este Ilustre Ayuntamiento de Mogán se emita informe sobre el procedimiento a seguir y se eleve, al Pleno, la propuesta que corresponda.</text:span><text:span text:style-name="T58">»</text:span> </text:p>
      <text:p text:style-name="P20"/>
      <text:p text:style-name="P20"><text:span text:style-name="T58">A los anteriores hechos, le son de aplicación los siguientes:</text:span> </text:p>
      <text:p text:style-name="P21"><text:span text:style-name="T61">FUNDAMENTOS JURÍDICOS</text:span> </text:p>
      <text:p text:style-name="P20"><text:span text:style-name="T61">PRIMERO.-</text:span><text:span text:style-name="T18"> </text:span><text:span text:style-name="T48">En concreto, la Legislación aplicable viene determinada por:</text:span> </text:p>
      <text:p text:style-name="P20"><text:span text:style-name="T58">- </text:span><text:span text:style-name="T61">Artículo 25.2 f) </text:span><text:span text:style-name="T58">de la</text:span> <text:span text:style-name="T61">Ley 7/1985, de 2 de abril, de Bases de Régimen Local </text:span><text:span text:style-name="T58">(en adelante </text:span><text:span text:style-name="T61">LRBRL</text:span><text:span text:style-name="T58">), por el que se dispone que el Municipio ejercerá competencias propias, entre otras, en materia de protección civil.</text:span> </text:p>
      <text:p text:style-name="P20"><text:span text:style-name="T48">- </text:span><text:span text:style-name="T49">Artículos 13, 14</text:span><text:span text:style-name="T18"> </text:span><text:span text:style-name="T48">y</text:span><text:span text:style-name="T18"> </text:span><text:span text:style-name="T49">15 </text:span><text:span text:style-name="T48">de la</text:span><text:span text:style-name="T18"> </text:span><text:span text:style-name="T49">Ley 17/2015, de 9 de julio, del Sistema Nacional de Protección Civil. </text:span></text:p>
      <text:p text:style-name="P20"><text:span text:style-name="T48">«Artículo 13. Norma Básica de Protección Civil.</text:span> </text:p>
      <text:p text:style-name="P20"><text:span text:style-name="T48">La Norma Básica de Protección Civil, aprobada mediante real decreto a propuesta del titular del Ministerio del Interior, y previo informe del Consejo Nacional de Protección Civil, establece las directrices básicas para la identificación de riesgos de emergencias y actuaciones para su gestión integral, </text:span><text:span text:style-name="T50">el contenido mínimo y los criterios generales para la elaboración de los Planes de Protección Civil</text:span><text:span text:style-name="T48">, y del desarrollo por los órganos competentes de las actividades de implantación necesarias para su adecuada efectividad.»</text:span> </text:p>
      <text:p text:style-name="P24">«Artículo 14. Planes de Protección Civil. </text:p>
      <text:p text:style-name="P20"><text:span text:style-name="T48">1. Los Planes de Protección Civil son los instrumentos de previsión del marco orgánico-funcional y de los mecanismos que permiten la movilización de los recursos humanos y materiales necesarios para la protección de las personas y de los bienes en caso de emergencia, así como del esquema de coordinación de las distintas Administraciones Públicas llamadas a intervenir.</text:span> </text:p>
      <text:p text:style-name="P20"><text:span text:style-name="T48">2. Los Planes de Protección Civil son el Plan Estatal General, </text:span><text:span text:style-name="T50">los Planes Territoriales, de ámbito autonómico o local</text:span><text:span text:style-name="T48">, los Planes Especiales y los Planes de Autoprotección.[...]»</text:span> </text:p>
      <text:p text:style-name="P20"><text:span text:style-name="T48">«Artículo 15. Tipos de Planes.[]</text:span> </text:p>
      <text:p text:style-name="P20"><text:soft-page-break/><text:span text:style-name="T48">2. Son Planes Territoriales todos aquellos que se elaboran para hacer frente a los riesgos de emergencia que se puedan presentar en el territorio de una Comunidad Autónoma de una Entidad Local. Dichos Planes </text:span><text:span text:style-name="T50">serán aprobados por la Administración competente, autonómica o local, de conformidad con lo previsto en su legislación específica.</text:span><text:span text:style-name="T18"> </text:span><text:span text:style-name="T48">[...]»</text:span> </text:p>
      <text:p text:style-name="P20"><text:span text:style-name="T48">- </text:span><text:span text:style-name="T49">Real Decreto 407/1992, de 24 de abril, por el que se aprueba la Norma Básica de Protección Civil</text:span><text:span text:style-name="T48">. En concreto, véase:</text:span> </text:p>
      <text:p text:style-name="P20"><text:span text:style-name="T48">«Capítulo Primero.[]</text:span> </text:p>
      <text:p text:style-name="P20"><text:span text:style-name="T48">1.3 A efectos de esta Norma Básica, se entiende por Plan de protección civil la previsión del marco orgánico-funcional y de los mecanismos que permiten la movilización de los recursos humanos y materiales necesarios para la protección de personas y bienes en caso de grave riesgo colectivo, catástrofe o calamidad pública, así como el esquema de coordinación entre las distintas Administraciones públicas llamadas a intervenir.»</text:span> </text:p>
      <text:p text:style-name="P20"><text:span text:style-name="T58">«Capítulo II.[]</text:span> </text:p>
      <text:p text:style-name="P20"><text:span text:style-name="T58">3.2 El </text:span><text:span text:style-name="T59">Plan Territorial de Comunidad Autónoma, que podrá tener el carácter de Plan Director, establecerá el marco organizativo general, en relación con su correspondiente ámbito territorial, de manera que permita la integración de los Planes Territoriales de ámbito inferior</text:span><text:span text:style-name="T58">.[]</text:span> </text:p>
      <text:p text:style-name="P20"><text:span text:style-name="T58">4. Directrices para su elaboración</text:span> </text:p>
      <text:p text:style-name="P20"><text:span text:style-name="T59">Los Planes Territoriales con el fin de que sean homologables y puedan integrarse en caso necesario en otros planes de ámbito superior determinarán, al menos, los siguientes aspectos</text:span><text:span text:style-name="T58">:</text:span> </text:p>
      <text:p text:style-name="P20"><text:span text:style-name="T58">a) Definición de su objetivo y alcance, valorando y concretando lo que puede conseguirse con la correcta aplicación del Plan.</text:span> </text:p>
      <text:p text:style-name="P20"><text:span text:style-name="T58">b) Determinación de la figura del Director del Plan, al que corresponde </text:span><text:span text:style-name="T48">la dirección de todas las operaciones que deben realizarse al amparo del Plan, en cualquiera de las fases que caracterizan la evolución de la emergencia.</text:span> </text:p>
      <text:p text:style-name="P20"><text:span text:style-name="T48">c) Cada Plan Territorial contemplará el establecimiento de un Centro de Coordinación Operativa (CECOP), donde se realice la dirección y coordinación de todas las operaciones, disponiendo de un sistema de enlace con el CECOP de la Administración en que se integre el Plan.</text:span> </text:p>
      <text:p text:style-name="P20"><text:span text:style-name="T48">d) Todo CECOP podrá funcionar en su caso como Centro de Coordinación Operativa Integrado (CECOPI), en el que se integrarán los mandos de las diferentes Administraciones, tanto para la dirección y coordinación de la emergencia como para la transferencia de responsabilidades.</text:span> </text:p>
      <text:p text:style-name="P20"><text:span text:style-name="T48">e) Establecimiento de los mecanismos y circunstancias para la declaración formal de la aplicación de un Plan, que determina el comienzo de su obligatoriedad, debiéndose fijar para cada caso:</text:span> </text:p>
      <text:p text:style-name="P20"><text:span text:style-name="T48">La autoridad encargada de la activación del Plan.</text:span> </text:p>
      <text:p text:style-name="P20"><text:span text:style-name="T48">El momento y circunstancias en las que procede dicha activación.</text:span> </text:p>
      <text:p text:style-name="P20"><text:span text:style-name="T48">f) Definición de las medidas de protección a la población, que tienen por objeto evitar o minimizar los efectos adversos del riesgo, debiéndose considerar como mínimo las siguientes:</text:span> </text:p>
      <text:p text:style-name="P20"><text:span text:style-name="T48">Control de accesos.</text:span> </text:p>
      <text:p text:style-name="P20"><text:span text:style-name="T48">Avisos a la población.</text:span> </text:p>
      <text:p text:style-name="P20"><text:span text:style-name="T48">Refugio o aislamiento en el propio domicilio o en lugares de seguridad.</text:span> </text:p>
      <text:p text:style-name="P20"><text:span text:style-name="T48">Evacuación en sus distintas variantes.</text:span> </text:p>
      <text:p text:style-name="P20"><text:span text:style-name="T48">Asistencia sanitaria.</text:span> </text:p>
      <text:p text:style-name="P20"><text:span text:style-name="T48">Por ser objetivo prioritario, los procedimientos operativos y los medios empleados deben ser tales que se pueda asegurar la adopción de estas medidas en el momento oportuno.</text:span> </text:p>
      <text:p text:style-name="P20"><text:span text:style-name="T48">g) Definición de las medidas de protección a los bienes, con especial atención a los bienes declarados de interés cultural, medidas de protección que tendrán una doble vertiente, la de su protección propiamente dicha y aquella otra encaminada a evitar que se generen riesgos asociados que puedan incrementar los daños.</text:span> </text:p>
      <text:p text:style-name="P20"><text:span text:style-name="T48">h) Definición de las medidas y actuaciones de socorro, considerando las situaciones que representan una amenaza para la vida que, en general, pueden agruparse en:</text:span> </text:p>
      <text:p text:style-name="P20"><text:span text:style-name="T48">Personas desaparecidas.</text:span> </text:p>
      <text:p text:style-name="P20"><text:span text:style-name="T48">Personas sepultadas bajo ruinas, o aisladas.</text:span> </text:p>
      <text:p text:style-name="P20"><text:soft-page-break/><text:span text:style-name="T48">Personas heridas o contaminadas.</text:span> </text:p>
      <text:p text:style-name="P20"><text:span text:style-name="T48">Personas enfermas debido a las condiciones del medio ambiente y de higiene.</text:span> </text:p>
      <text:p text:style-name="P20"><text:span text:style-name="T48">Las medidas a definir son, entre otras:</text:span> </text:p>
      <text:p text:style-name="P20"><text:span text:style-name="T48">Búsqueda, rescate y salvamento.</text:span> </text:p>
      <text:p text:style-name="P20"><text:span text:style-name="T48">Primeros auxilios.</text:span> </text:p>
      <text:p text:style-name="P20"><text:span text:style-name="T48">Evacuación (transporte).</text:span> </text:p>
      <text:p text:style-name="P20"><text:span text:style-name="T48">Clasificación, control y evacuación de afectados a fines de asistencia sanitaria y social.</text:span> </text:p>
      <text:p text:style-name="P20"><text:span text:style-name="T48">Asistencia sanitaria primaria.</text:span> </text:p>
      <text:p text:style-name="P20"><text:span text:style-name="T48">Albergue de emergencia.</text:span> </text:p>
      <text:p text:style-name="P20"><text:span text:style-name="T48">Abastecimiento.</text:span> </text:p>
      <text:p text:style-name="P20"><text:span text:style-name="T48">i) Definición de las intervenciones para combatir el suceso catastrófico, que tienen por objeto actuar sobre el agente que provoca la catástrofe para eliminarlo, reducirlo o controlarlo. Estas intervenciones podrán actuar directamente sobre la causa, o indirectamente sobre aquellos puntos críticos donde concurren circunstancias que facilitan su evolución o propagación. En todo caso, debe preverse la intervención inmediata para garantizar una actuación en los primeros y decisivos momentos y permitir la incorporación ordenada y oportuna de nuevos medios.</text:span> </text:p>
      <text:p text:style-name="P20"><text:span text:style-name="T48">j) Definición de la estructura operativa de respuesta para hacer frente a los efectos de un suceso catastrófico, la cual se determinará en función de la organización adoptada por la Administración Territorial y de los tipos de emergencia contemplados en los Planes.</text:span> </text:p>
      <text:p text:style-name="P20"><text:span text:style-name="T48">k) Articulación de los Planes de los distintos niveles territoriales, con homogeneidad de planteamientos, terminología y contenidos.</text:span> </text:p>
      <text:p text:style-name="P20"><text:span text:style-name="T48">l) Previsión de las actuaciones en las emergencias, con establecimiento de sistemas de alerta precoz y criterios de evaluación del suceso y sus consecuencias en tiempo real.</text:span> </text:p>
      <text:p text:style-name="P20"><text:span text:style-name="T48">m) Indicación de las autoridades a las que es necesario notificar la existencia de sucesos que puedan producir daños a las personas y bienes.</text:span> </text:p>
      <text:p text:style-name="P20"><text:span text:style-name="T48">n) Establecimiento de fases y situaciones en concordancia con las medidas de protección que deben adoptarse y los correspondientes procedimientos de actuación, que constituye la base operativa del Plan.</text:span> </text:p>
      <text:p text:style-name="P20"><text:span text:style-name="T48">ñ) Determinación de los medios y recursos necesarios.</text:span> </text:p>
      <text:p text:style-name="P20"><text:span text:style-name="T48">El desarrollo de este punto exige la evaluación de los medios y recursos necesarios, identificándose los mecanismos adecuados para su movilización en todos los niveles, así como de los Organismos y Entidades, públicos y privados llamados a intervenir y las fuentes especializadas de información que se requieren.</text:span> </text:p>
      <text:p text:style-name="P20"><text:span text:style-name="T48">Debe figurar, asimismo, un procedimiento para valorar los daños producidos en la catástrofe, para determinar los equipamientos y suministros necesarios para atender a la población.</text:span> </text:p>
      <text:p text:style-name="P20"><text:span text:style-name="T48">o) Determinación de las medidas reparadoras, referidas a la rehabilitación de los servicios públicos esenciales, cuando la carencia de estos servicios constituya por sí misma una situación de emergencia o perturbe el desarrollo de las operaciones.</text:span> </text:p>
      <text:p text:style-name="P20"><text:span text:style-name="T48">p) Determinación de los mecanismos adecuados para la información a la población afectada y al público en general, para que éste pueda adaptar su conducta a la prevista en un Plan de emergencia.</text:span> </text:p>
      <text:p text:style-name="P20"><text:span text:style-name="T48">q) Implantación y mantenimiento de la eficacia del Plan, estableciendo en la planificación los mecanismos encaminados a garantizar su correcta implantación y el mantenimiento de su eficacia a lo largo del tiempo.</text:span> </text:p>
      <text:p text:style-name="P20"><text:soft-page-break/><text:span text:style-name="T48">Estos mecanismos comprenden: Programa de información y capacitación, comprobaciones periódicas, ejercicios y simulacros.</text:span> </text:p>
      <text:p text:style-name="P20"><text:span text:style-name="T48">Por otra parte, dado que un plan de emergencia no es una estructura rígida e inmutable, pues depende de las condiciones particulares de cada territorio y a los cambios que se vayan produciendo en la organización, en la normativa y en el progreso de los conocimientos técnicos, es necesario establecer los correspondientes mecanismos para su revisión y actualización periódica.</text:span> </text:p>
      <text:p text:style-name="P20"><text:span text:style-name="T48">r) Flexibilidad.</text:span> </text:p>
      <text:p text:style-name="P20"><text:span text:style-name="T48">Los planes deben tener un grado de flexibilidad que permita el ajuste del modelo de planificación establecido con el marco real de la situación presentada.</text:span> </text:p>
      <text:p text:style-name="P20"><text:span text:style-name="T48">s) Asimismo, los Planes Territoriales establecerán el catálogo de recursos movilizables en caso de emergencia y el inventario de riesgos potenciales, así como las directrices de funcionamiento de los servicios de intervención y los criterios sobre movilización de recursos, tanto del sector público como del sector privado conforme a un sistema de clasificación homologado.</text:span><text:span text:style-name="T58">[...]»</text:span> </text:p>
      <text:p text:style-name="P20"><text:span text:style-name="T58">« Capítulo III</text:span> </text:p>
      <text:p text:style-name="P20"><text:span text:style-name="T58">8. Competencias[]</text:span> </text:p>
      <text:p text:style-name="P20"><text:span text:style-name="T58">8.3. </text:span><text:span text:style-name="T59">Las entidades locales elaborarán y aprobarán, cuando proceda y según el marco de planificación establecido en cada ámbito territorial, sus correspondientes Planes Territoriales de protección civil.</text:span> </text:p>
      <text:p text:style-name="P20"><text:span text:style-name="T58">La competencia de dirección y coordinación de las acciones previstas en estos planes corresponde a la autoridad local, sin perjuicio de lo establecido en el artículo 3.3 de esta Norma. [...]»</text:span> </text:p>
      <text:p text:style-name="P20"><text:span text:style-name="T48">- </text:span><text:span text:style-name="T49">Artículo 30 </text:span><text:span text:style-name="T48">de la</text:span><text:span text:style-name="T18"> </text:span><text:span text:style-name="T49">Ley 9/2007, de 13 de abril, del Sistema Canario de Seguridad y Emergencias y de modificación</text:span><text:span text:style-name="T18"> </text:span><text:span text:style-name="T48">de la </text:span><text:span text:style-name="T49">Ley 6/1997, de 4 de julio, de Coordinación de las Policías Locales de Canarias</text:span><text:span text:style-name="T48">.</text:span> </text:p>
      <text:p text:style-name="P20"><text:span text:style-name="T48">«Artículo 30 Comisión de Protección Civil y Atención de Emergencias de Canarias.</text:span> </text:p>
      <text:p text:style-name="P20"><text:span text:style-name="T48">1. La Comisión de Protección Civil y Atención de Emergencias de Canarias es el órgano colegiado de carácter consultivo y deliberante, de participación, coordinación e integración de las Administraciones Públicas en materia de protección civil y ostenta la superior </text:span><text:span text:style-name="T50">facultad de homologación de los planes de emergencia en el ámbito de la Comunidad Autónoma</text:span><text:span text:style-name="T48">. [...]»</text:span> </text:p>
      <text:p text:style-name="P20"><text:span text:style-name="T48">- El </text:span><text:span text:style-name="T49">Plan Territorial de Emergencias de Protección Civil de la Comunidad Autónoma de Canarias (PLATECA) aprobado por el Decreto 98/2015, de 22 de mayo</text:span><text:span text:style-name="T48">. En concreto:</text:span> </text:p>
      <text:p text:style-name="P22">Apartado 1.5.1 del PLATECA, todos los municipios canarios independientemente de que tengan más de 20.000 habitantes o algún riesgo asociado deberán de elaborar el correspondiente Plan de Emergencias Municipal (PEMU), a cuyos efectos la <text:span text:style-name="T51">Dirección General de Seguridad y Emergencias</text:span> en el marco de sus competencias, facilitará asistencia y asesoramiento técnico para la elaboración de estos planes. </text:p>
      <text:p text:style-name="P20"><text:span text:style-name="T58">Prosigue el texto citado en su apartado 1.5.1.1, disponiendo que el contenido de los Planes de Emergencia Insular y Municipal, se ajustará a lo establecido en el Capítulo 8 del PLATECA, Directrices para la Planificación a Nivel Local.</text:span> </text:p>
      <text:p text:style-name="P22">En este capítulo se exponen las directrices básicas para la elaboración de Planes de Emergencia de ámbito municipal e insular, con el fin de facilitar su integración en los planes de nivel superior cuando sea necesario. </text:p>
      <text:p text:style-name="P20"><text:span text:style-name="T58">Así, establece que los Planes de Emergencia Municipales contemplarán los riesgos que inciden sobre un determinado municipio y la forma de combatir los accidentes derivados de ellos, para lo cual, conjugarán los recursos materiales y humanos municipales y los aplicarán a las consecuencias del siniestro, estableciendo el organigrama de mando en caso de emergencia, y los procedimientos operativos.</text:span> </text:p>
      <text:p text:style-name="P20"><text:span text:style-name="T58">En cuanto a su contenido, dispone el Capítulo 8.2. del PLATECA</text:span> <text:span text:style-name="T58">que para el desarrollo del Plan de Emergencia, hay que tener en cuenta, no solo el marco normativo, sino también los órganos competentes que deben actual en el mismo. </text:span></text:p>
      <text:p text:style-name="P22">La Ley de Protección Civil faculta a los Ayuntamientos a confeccionar y aprobar sus respectivos Planes de Actuación Municipal, y a los Alcaldes a declarar su activación, en los casos de grave riesgo, catástrofe o calamidad pública. El Plan de Protección Civil, según la misma Ley, debe establecer el Catálogo de Medios Recursos movilizables, el inventario de riesgos, las directrices de funcionamiento, los criterios de movilización y la estructura operativa de los distintos servicios que hayan de intervenir en cada emergencia. </text:p>
      <text:p text:style-name="P20"><text:soft-page-break/><text:span text:style-name="T58">El documento básico que configure el Plan de Emergencia local estará integrado por una serie de capítulos, estableciendo en dicho apartado el contenido mínimo del que ha de disponerse en cada uno de ellos:</text:span> </text:p>
      <text:p text:style-name="P22">CAPÍTULO 1.- DEFINICIÓN Y OBJETIVOS. </text:p>
      <text:p text:style-name="P22">CAPÍTULO 2.- ÁMBITO GEOGRÁFICO. </text:p>
      <text:p text:style-name="P20"><text:span text:style-name="T58">CAPÍTULO 3.- ANÁLISIS DE RIESGOS POTENCIALES.</text:span> </text:p>
      <text:p text:style-name="P20"><text:span text:style-name="T58">CAPÍTULO 4.- ESTRUCTURA DEL PLAN.</text:span> </text:p>
      <text:p text:style-name="P22">CAPÍTULO 5.- OPERATIVIDAD. </text:p>
      <text:p text:style-name="P22">CAPÍTULO 6.- IMPLANTACIÓN Y MANTENIMIENTO. </text:p>
      <text:p text:style-name="P22">ANEXO 1.- CATÁLOGO DE MEDIOS Y RECURSOS. </text:p>
      <text:p text:style-name="P20"><text:span text:style-name="T58">ANEXO 2.- PLAN DE COMUNICACIONES.</text:span> </text:p>
      <text:p text:style-name="P22">ANEXO 3.- DIRECTORIO. </text:p>
      <text:p text:style-name="P22">ANEXO 4.- CARTOGRAFÍA. </text:p>
      <text:p text:style-name="P22">ANEXO 5.- MANUALES OPERATIVOS. </text:p>
      <text:p text:style-name="P20"><text:span text:style-name="T58">Por otro lado, resulta necesario poner de manifiesto que la Comisión de Protección Civil y Atención de Emergencias de Canarias constituye el órgano de participación, coordinación e integración en materia de protección civil y atención a las emergencias en el marco de las normas básicas aplicables. Competencias del artículo 18.3 de la Ley de Protección Civil. Las decisiones que se adopten al amparo de esta comisión tendrán carácter vinculante para aquellos planes de ámbito local (1.5.4.1 del PLATECA).</text:span> </text:p>
      <text:p text:style-name="P20"><text:span text:style-name="T58">Que establece el apartado 1.5.4.2. del PLATECA, en relación a la aprobación y homologación de Planes Territoriales, que tanto los Planes de Emergencias Insulares (PEIN) como </text:span><text:span text:style-name="T59">los Planes de Emergencia Municipal (PEMU) serán aprobados por el pleno</text:span> <text:span text:style-name="T58">insular o </text:span><text:span text:style-name="T59">municipal</text:span> <text:span text:style-name="T58">correspondiente. </text:span></text:p>
      <text:p text:style-name="P20"><text:span text:style-name="T58">Los Planes Territoriales, cualquiera que sea la autoridad a la que corresponda su aprobación, y que afecten al territorio de la Comunidad Autónoma de Canarias, </text:span><text:span text:style-name="T59">deberán remitirse, después de su aprobación interna, a la Dirección General de Seguridad y Emergencias que emitirá informe preceptivo, la cual los remitirá a la Comisión de Protección Civil y Atención de Emergencias de Canarias para su homologación definitiva. </text:span></text:p>
      <text:p text:style-name="P20"><text:span text:style-name="T59">Los acuerdos de la Comisión de Protección Civil y Atención de Emergencias de Canarias, relativos a la homologación de los Planes de Protección Civil</text:span> <text:span text:style-name="T58">y los correspondientes de la Comisión Nacional de Protección Civil que homologan los planes de la Comunidad Autónoma de Canarias, </text:span><text:span text:style-name="T59">se publicarán en el Boletín Oficial de Canarias como condición para su entrada en vigor.</text:span> <text:span text:style-name="T58">La vigencia de los planes es indefinida, sin perjuicio de posteriores modificaciones. </text:span></text:p>
      <text:p text:style-name="P22">Las actualizaciones de los planes deben ser notificadas por sus directores a las personas e instituciones públicas y privadas afectadas. </text:p>
      <text:p text:style-name="P20"><text:span text:style-name="T61">SEGUNDO.-</text:span> <text:span text:style-name="T58">En atención a la normativa reseñada, y revisado el </text:span><text:span text:style-name="T48">documento denominado Plan de Emergencias Municipal (PEMUGÁN) que obra incorporado al expediente, redactado y firmado por D. Gregorio Enrique Rancel Cano, se observa que el mismo se configura como una </text:span><text:span text:style-name="T50">revisión y actualización del Plan de Emergencias Municipal, aprobado en mayo de 2009 y homologado por la Comisión </text:span><text:span text:style-name="T50">Autonómica de Protección Civil el 25 de junio de 2010,</text:span><text:span text:style-name="T18"> </text:span><text:span text:style-name="T48">respetando</text:span><text:span text:style-name="T18"> </text:span><text:span text:style-name="T48">los objetivos y contenido mínimo exigidos en el PLATECA, así como en la Norma Básica de Protección Civil.</text:span> </text:p>
      <text:p text:style-name="P20"><text:span text:style-name="T48">Asimismo, consta que ha sido elaborado de acuerdo a la normativa europea, nacional y autonómica vigente en materia de Protección Civil y Atención de Emergencias, recogiéndose dicha normativa en el Capítulo I, punto 1.6 del PEMUGÁN.</text:span> </text:p>
      <text:p text:style-name="P20"><text:span text:style-name="T61">TERCERO.- </text:span><text:span text:style-name="T58">En cuanto al procedimiento para llevar a cabo la aprobación del Plan de Emergencias Municipal que nos ocupa, atendiendo a la normativa citada, sería el siguiente:</text:span> </text:p>
      <text:p text:style-name="P20"><text:soft-page-break/><text:span text:style-name="T61">A.</text:span> <text:span text:style-name="T58">Aprobación por el Pleno del Ayuntamiento por mayoría simple.</text:span> </text:p>
      <text:p text:style-name="P20"><text:span text:style-name="T61">B.</text:span> <text:span text:style-name="T58">Remisión del Plan de Emergencias Municipal de Mogán (PEMUGÁN) a la Dirección General de seguridad y Emergencias para la emisión de informe preceptivo, la cual lo remitirá a la Comisión de Protección Civil y Atención de Emergencias de Canarias para su homologación. </text:span></text:p>
      <text:p text:style-name="P20"><text:span text:style-name="T61">C.</text:span> <text:span text:style-name="T58">El acuerdo de la Comisión de Protección Civil y Atención de Emergencias de Canarias, relativos a la homologación del Plan de Protección Civil se publicará en el Boletín Oficial de Canarias como condición para su entrada en vigor. </text:span></text:p>
      <text:p text:style-name="P23"><text:span text:style-name="Strong_20_Emphasis"><text:span text:style-name="T39">CUAR</text:span></text:span><text:span text:style-name="T39">TO.-</text:span><text:span text:style-name="T40"> El </text:span><text:span text:style-name="Strong_20_Emphasis"><text:span text:style-name="T39">Pleno municipal</text:span></text:span><text:span text:style-name="T41"> </text:span><text:span text:style-name="T40">es competente para la aprobación del Plan de Emergencias Municipal que nos ocupa, al amparo del </text:span><text:span text:style-name="Strong_20_Emphasis"><text:span text:style-name="T40">a</text:span></text:span><text:span text:style-name="Strong_20_Emphasis"><text:span text:style-name="T39">rtículo 22.2.q) de la</text:span></text:span><text:span text:style-name="Strong_20_Emphasis"><text:span text:style-name="T41"> </text:span></text:span><text:span text:style-name="Strong_20_Emphasis"><text:span text:style-name="T39">LRBR</text:span></text:span><text:span text:style-name="T40">L, en consonancia con lo dispuesto en el </text:span><text:span text:style-name="Strong_20_Emphasis"><text:span text:style-name="T39">capítulo 1.5.4.2 del PLATECA</text:span></text:span><text:span text:style-name="Strong_20_Emphasis"><text:span text:style-name="T40">, </text:span></text:span><text:span text:style-name="T40">sin ser necesaria una mayoría especial, de conformidad con el quórum establecido en el </text:span><text:span text:style-name="T39">artículo 47.1 de la LRBRL </text:span><text:span text:style-name="T40">(mayoría simple).</text:span><text:span text:style-name="T72"> </text:span></text:p>
      <text:p text:style-name="P20"><text:span text:style-name="T48">En virtud de los antecedentes y consideraciones expuestos, y de acuerdo con la normativa citada, así como la de general y pertinente aplicación, tengo a bien elevar a la consideración plenaria la siguiente:</text:span> </text:p>
      <text:p text:style-name="P21"><text:span text:style-name="T49">PROPUESTA DE RESOLUCIÓN</text:span> </text:p>
      <text:p text:style-name="P23"><text:span text:style-name="Strong_20_Emphasis"><text:span text:style-name="T40">PRIMERO.-</text:span></text:span><text:span text:style-name="T41"> </text:span><text:span text:style-name="T40">Aprobar el Plan de Emergencias Municipal de Mogán (PEMUGÁN), redactado por D. Gregorio Enrique Rancel Cano, que obra incorporado al expediente administrativo. </text:span></text:p>
      <text:p text:style-name="P23"><text:span text:style-name="Strong_20_Emphasis"><text:span text:style-name="T40">SEGUNDO.- </text:span></text:span><text:span text:style-name="T40">Remitir el plan aprobado a la Dirección General de Seguridad y Emergencias de Canarias que emitirá informe preceptivo, la cual lo remitirá a la Comisión de Protección Civil y Atención de Emergencias de Canarias para su homologación.»</text:span><text:span text:style-name="T72"> </text:span></text:p>
      <text:p text:style-name="P23"><text:span text:style-name="T36">CONSIDERANDO </text:span><text:span text:style-name="T41">que el Pleno municipal es el competente para la aprobación del Plan de Emergencias Municipal, en virtud de las atribuciones que le confiere el artículo 22.2. q) de la LRBRL, en consonancia con lo dispuesto en el </text:span><text:span text:style-name="Strong_20_Emphasis"><text:span text:style-name="T41">capítulo 1.5.4.2 del PLATECA.</text:span></text:span><text:span text:style-name="T72"> </text:span></text:p>
      <text:p text:style-name="P20"><text:span text:style-name="T18">En virtud de lo expuesto, tengo a bien elevar al Pleno de la Corporación la siguiente:</text:span> </text:p>
      <text:p text:style-name="P21"><text:span text:style-name="T46">PROPUESTA DE RESOLUCIÓN</text:span> </text:p>
      <text:p text:style-name="P23"><text:span text:style-name="Strong_20_Emphasis"><text:span text:style-name="T41">PRIMERO.-</text:span></text:span><text:span text:style-name="T41"> Aprobar el Plan de Emergencias Municipal de Mogán (PEMUGÁN), redactado por D. Gregorio Enrique Rancel Cano, que obra incorporado al expediente administrativo. </text:span></text:p>
      <text:p text:style-name="P23"><text:span text:style-name="Strong_20_Emphasis"><text:span text:style-name="T41">SEGUNDO.- </text:span></text:span><text:span text:style-name="T41">Remitir el plan aprobado a la Dirección General de Seguridad y Emergencias de Canarias que emitirá informe preceptivo, la cual lo remitirá a la Comisión de Protección Civil y Atención de Emergencias de Canarias para su homologación.”</text:span></text:p>
      <text:p text:style-name="P23"><text:span text:style-name="T41"/></text:p>
      <text:p text:style-name="P25">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23"><text:a xlink:type="simple" xlink:href="http://videoactas.mogan.es/?meeting=video_202101290000000000_FH.mp4&amp;topic=1" text:style-name="Internet_20_link" text:visited-style-name="Visited_20_Internet_20_Link"><text:span text:style-name="T72">http://videoactas.mogan.es/?meeting=video_202303290</text:span></text:a><text:a xlink:type="simple" xlink:href="http://videoactas.mogan.es/?meeting=video_202101290000000000_FH.mp4&amp;topic=1" text:style-name="Internet_20_link" text:visited-style-name="Visited_20_Internet_20_Link"><text:span text:style-name="T72">0000000000_FH.mp4&amp;topic=3</text:span></text:a><text:span text:style-name="T72"> </text:span></text:p>
      <text:p text:style-name="P20"><text:span text:style-name="T18">Sometida a votación la propuesta dictaminada queda aprobada por unanimidad de los miembros asistentes.</text:span><text:span text:style-name="T4">&gt;&gt;</text:span></text:p>
      <text:p text:style-name="P14"/>
      <text:p text:style-name="P11">Y para que así conste y surta los efectos oportunos, expido la presente certificación de orden y con el visto bueno de la Alcaldía-Presidencia, haciendo constar la salvedad prevista en el art. 206 del Reglamento de Organización, Funcionamiento y Régimen Jurídico de las Entidades Locales, aprobado por Real Decreto 2568/1986, de 28 de noviembre, en el sentido de que la presente certificación se extrae de la Minuta del Acta la cual queda sujeta a su aprobación, en Mogán<text:span text:style-name="T5">, a fecha indicada en la firma digital.</text:span></text:p>
      <text:p text:style-name="P10"/>
      <table:table table:name="Table4" table:style-name="Table4">
        <table:table-column table:style-name="Table4.A"/>
        <table:table-column table:style-name="Table4.B"/>
        <table:table-column table:style-name="Table4.C"/>
        <table:table-row>
          <table:table-cell table:style-name="Table4.A1" office:value-type="string">
            <text:p text:style-name="P8">Vº Bº,</text:p>
            <text:p text:style-name="P8">La Alcaldesa-Presidenta</text:p>
            <text:p text:style-name="P8"/>
            <text:p text:style-name="P8">Fdo.: Onalia Bueno García</text:p>
          </table:table-cell>
          <table:table-cell table:style-name="Table4.A1" office:value-type="string">
            <text:p text:style-name="P5"/>
          </table:table-cell>
          <table:table-cell table:style-name="Table4.A1" office:value-type="string">
            <text:p text:style-name="P5"/>
            <text:p text:style-name="P5">El Secretario General Accidental</text:p>
            <text:p text:style-name="P5"/>
            <text:p text:style-name="P5">Fdo.: David Chao Castro</text:p>
            <text:p text:style-name="P6">(Decreto 3146/2016, de 2 de diciembre)</text:p>
          </table:table-cell>
        </table:table-row>
      </table:table>
      <text:p text:style-name="P1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sans-serif"/>
    <style:font-face style:name="Times New Roman1" svg:font-family="'Times New Roman'"/>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Narrow"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font-size="9pt" style:font-size-asian="9pt"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Courier New" fo:font-weight="bold"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3pt" fo:font-style="italic" fo:font-weight="bold"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4pt" fo:font-weight="bold"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4pt" fo:font-style="italic" fo:font-weight="bold"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bold"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98cm" fo:margin-left="0.079cm" table:align="left"/>
    </style:style>
    <style:style style:name="Table1.A" style:family="table-column">
      <style:table-column-properties style:column-width="13.06cm"/>
    </style:style>
    <style:style style:name="Table1.B" style:family="table-column">
      <style:table-column-properties style:column-width="3.438cm"/>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M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MP6" style:family="paragraph" style:parent-style-name="Heading">
      <style:text-properties style:font-name="Arial"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3"><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7</text:page-number></text:span></text:span><text:span text:style-name="Fuente_20_de_20_párrafo_20_predeter."><text:span text:style-name="MT1"> de </text:span></text:span><text:span text:style-name="Fuente_20_de_20_párrafo_20_predeter."><text:span text:style-name="MT1"><text:page-count>8</text:page-count></text:span></text:span></text:p>
            </table:table-cell>
          </table:table-row>
          <table:table-row>
            <table:table-cell table:style-name="Table1.A1" office:value-type="string">
              <text:p text:style-name="MP1">Unidad administrativa de Secretaría</text:p>
              <text:p text:style-name="MP3"/>
              <text:p text:style-name="MP3"/>
              <text:p text:style-name="MP4"/>
            </table:table-cell>
            <table:table-cell table:style-name="Table1.A1" office:value-type="string">
              <text:p text:style-name="MP2"/>
            </table:table-cell>
          </table:table-row>
        </table:table>
        <text:p text:style-name="MP5"/>
      </style:header>
      <style:header-left>
        <table:table table:name="Table2" table:style-name="Table2">
          <table:table-column table:style-name="Table2.A"/>
          <table:table-column table:style-name="Table2.B"/>
          <table:table-row>
            <table:table-cell table:style-name="Table2.A1" office:value-type="string">
              <text:p text:style-name="MP3"/>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6</text:page-number></text:span></text:span><text:span text:style-name="Fuente_20_de_20_párrafo_20_predeter."><text:span text:style-name="MT1"> de </text:span></text:span><text:span text:style-name="Fuente_20_de_20_párrafo_20_predeter."><text:span text:style-name="MT1"><text:page-count>8</text:page-count></text:span></text:span></text:p>
            </table:table-cell>
          </table:table-row>
        </table:table>
        <text:p text:style-name="MP6"/>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4$Win32 OpenOffice.org_project/4114m1$Build-9811</meta:generator>
    <meta:initial-creator>Santiago Falcon Gonzalez</meta:initial-creator>
    <meta:creation-date>2016-12-09T14:28:00Z</meta:creation-date>
    <dc:date>2023-03-29T10:18:12.28</dc:date>
    <meta:editing-cycles>36</meta:editing-cycles>
    <meta:editing-duration>PT3H18M59S</meta:editing-duration>
    <meta:document-statistic meta:table-count="3" meta:image-count="1" meta:object-count="0" meta:page-count="8" meta:paragraph-count="165" meta:word-count="4515" meta:character-count="29565"/>
    <meta:user-defined meta:name="Información 1"/>
    <meta:user-defined meta:name="Información 2"/>
    <meta:user-defined meta:name="Información 3"/>
    <meta:user-defined meta:name="Información 4"/>
    <meta:template xlink:type="simple" xlink:actuate="onRequest" xlink:title="" xlink:href="../../Descargas/cert7370671672636956.odt/Normal.dotm"/>
  </office:meta>
</office:document-meta>
</file>