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3.459cm"/>
    </style:style>
    <style:style style:name="co3" style:family="table-column">
      <style:table-column-properties fo:break-before="auto" style:column-width="1.097cm"/>
    </style:style>
    <style:style style:name="co4" style:family="table-column">
      <style:table-column-properties fo:break-before="auto" style:column-width="2.051cm"/>
    </style:style>
    <style:style style:name="co5" style:family="table-column">
      <style:table-column-properties fo:break-before="auto" style:column-width="2.404cm"/>
    </style:style>
    <style:style style:name="co6" style:family="table-column">
      <style:table-column-properties fo:break-before="auto" style:column-width="1.723cm"/>
    </style:style>
    <style:style style:name="co7" style:family="table-column">
      <style:table-column-properties fo:break-before="auto" style:column-width="3.468cm"/>
    </style:style>
    <style:style style:name="co8" style:family="table-column">
      <style:table-column-properties fo:break-before="auto" style:column-width="1.506cm"/>
    </style:style>
    <style:style style:name="co9" style:family="table-column">
      <style:table-column-properties fo:break-before="auto" style:column-width="19.539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</office:automatic-styles>
  <office:body>
    <office:spreadsheet>
      <table:calculation-settings table:automatic-find-labels="false" table:use-regular-expressions="false" table:use-wildcards="true"/>
      <table:table table:name="RCRBLDXYQGTVW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office:value-type="string" calcext:value-type="string">
            <text:p>,,,</text:p>
          </table:table-cell>
          <table:table-cell office:value-type="string" calcext:value-type="string">
            <text:p>Nº Operación</text:p>
          </table:table-cell>
          <table:table-cell office:value-type="string" calcext:value-type="string">
            <text:p>Fase</text:p>
          </table:table-cell>
          <table:table-cell table:style-name="Default" office:value-type="string" calcext:value-type="string">
            <text:p>Fecha</text:p>
          </table:table-cell>
          <table:table-cell office:value-type="string" calcext:value-type="string">
            <text:p>Referencia</text:p>
          </table:table-cell>
          <table:table-cell office:value-type="string" calcext:value-type="string">
            <text:p>Proyecto</text:p>
          </table:table-cell>
          <table:table-cell office:value-type="string" calcext:value-type="string">
            <text:p>Aplicación</text:p>
          </table:table-cell>
          <table:table-cell office:value-type="string" calcext:value-type="string">
            <text:p>Importe</text:p>
          </table:table-cell>
          <table:table-cell office:value-type="string" calcext:value-type="string">
            <text:p>Texto Libre</text:p>
          </table:table-cell>
        </table:table-row>
        <table:table-row table:style-name="ro1">
          <table:table-cell/>
          <table:table-cell office:value-type="float" office:value="220230024335" calcext:value-type="float">
            <text:p>22023002433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1/01/2024</text:p>
          </table:table-cell>
          <table:table-cell office:value-type="float" office:value="22023000022" calcext:value-type="float">
            <text:p>22023000022</text:p>
          </table:table-cell>
          <table:table-cell/>
          <table:table-cell office:value-type="string" calcext:value-type="string">
            <text:p>2023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20.12.23. Expte 359276-2021 Arrendamiento Almacén y taller equipo técnico Cultura (sept 2023)</text:p>
          </table:table-cell>
        </table:table-row>
        <table:table-row table:style-name="ro1">
          <table:table-cell/>
          <table:table-cell office:value-type="float" office:value="220240000424" calcext:value-type="float">
            <text:p>220240000424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24/01/2024</text:p>
          </table:table-cell>
          <table:table-cell office:value-type="float" office:value="22024000625" calcext:value-type="float">
            <text:p>22024000625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HT 220229/39. JGL 24.01.24 Expte 359276-2021 Arrendamiento inmueble almacén y taller equipo técnico Cultura, nov.23</text:p>
          </table:table-cell>
        </table:table-row>
        <table:table-row table:style-name="ro1">
          <table:table-cell/>
          <table:table-cell office:value-type="float" office:value="220240000425" calcext:value-type="float">
            <text:p>220240000425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24/01/2024</text:p>
          </table:table-cell>
          <table:table-cell office:value-type="float" office:value="22024000626" calcext:value-type="float">
            <text:p>22024000626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HT 220229/39. JGL 24.01.24. Expte 359276-2021 Arrendamiento inmueble almacén y taller equipo técnico Cultura, dic.23</text:p>
          </table:table-cell>
        </table:table-row>
        <table:table-row table:style-name="ro1">
          <table:table-cell/>
          <table:table-cell office:value-type="float" office:value="220240003187" calcext:value-type="float">
            <text:p>22024000318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6/03/2024</text:p>
          </table:table-cell>
          <table:table-cell office:value-type="float" office:value="22024000022" calcext:value-type="float">
            <text:p>22024000022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06.03.24 Expte 359276/2021. Serv arrendamiento inmueble almacén y taller equipo técnico cultura, enero 2024</text:p>
          </table:table-cell>
        </table:table-row>
        <table:table-row table:style-name="ro1">
          <table:table-cell/>
          <table:table-cell office:value-type="float" office:value="220240005239" calcext:value-type="float">
            <text:p>22024000523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2/04/2024</text:p>
          </table:table-cell>
          <table:table-cell office:value-type="float" office:value="22024000022" calcext:value-type="float">
            <text:p>22024000022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02/04/24. Expte. 359276-2021 contrato arrendamiento inmueble almacén y taller equipo técnico cultura Febrero 24</text:p>
          </table:table-cell>
        </table:table-row>
        <table:table-row table:style-name="ro1">
          <table:table-cell/>
          <table:table-cell office:value-type="float" office:value="220240009471" calcext:value-type="float">
            <text:p>220240009471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5/2024</text:p>
          </table:table-cell>
          <table:table-cell office:value-type="float" office:value="22024000022" calcext:value-type="float">
            <text:p>22024000022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295.39" calcext:value-type="float">
            <text:p>295,39</text:p>
          </table:table-cell>
          <table:table-cell office:value-type="string" calcext:value-type="string">
            <text:p>JGL 21/05/24. Expte. 359276/21. Única prórro arrenda bien inmueble taller y almacén cultura. 01/03 al 06/03/24</text:p>
          </table:table-cell>
        </table:table-row>
        <table:table-row table:style-name="ro1">
          <table:table-cell/>
          <table:table-cell office:value-type="float" office:value="220240009472" calcext:value-type="float">
            <text:p>22024000947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5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012.76" calcext:value-type="float">
            <text:p>1012,76</text:p>
          </table:table-cell>
          <table:table-cell office:value-type="string" calcext:value-type="string">
            <text:p>JGL 21/05/24. Expte. 359276/21. Única prórro arrenda bien inmueble taller y almacén cultura. 07/03 al 31/03/24</text:p>
          </table:table-cell>
        </table:table-row>
        <table:table-row table:style-name="ro1">
          <table:table-cell/>
          <table:table-cell office:value-type="float" office:value="220240009473" calcext:value-type="float">
            <text:p>22024000947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5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21/05/24. Expte. 359276/21. Única prórro arrenda bien inmueble taller y almacén cultura. Abril 24</text:p>
          </table:table-cell>
        </table:table-row>
        <table:table-row table:style-name="ro1">
          <table:table-cell/>
          <table:table-cell office:value-type="float" office:value="220240010772" calcext:value-type="float">
            <text:p>22024001077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4/06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04/06/24. Expte. 791/2020 segunda prórroga arrendamiento bien inmueble taller municipal. Ene 24</text:p>
          </table:table-cell>
        </table:table-row>
        <table:table-row table:style-name="ro1">
          <table:table-cell/>
          <table:table-cell office:value-type="float" office:value="220240010773" calcext:value-type="float">
            <text:p>22024001077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4/06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04/06/24. Expte. 791/2020 segunda prórroga arrendamiento bien inmueble taller municipal. Feb 24</text:p>
          </table:table-cell>
        </table:table-row>
        <table:table-row table:style-name="ro1">
          <table:table-cell/>
          <table:table-cell office:value-type="float" office:value="220240010774" calcext:value-type="float">
            <text:p>22024001077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4/06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04/06/24. Expte. 791/2020 segunda prórroga arrendamiento bien inmueble taller municipal. Mar 24</text:p>
          </table:table-cell>
        </table:table-row>
        <table:table-row table:style-name="ro1">
          <table:table-cell/>
          <table:table-cell office:value-type="float" office:value="220240010777" calcext:value-type="float">
            <text:p>22024001077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4/06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04/06/24. Expte. 791/20. 2ª Prórro arrenda bien inmue taller mcipal. Abril 24</text:p>
          </table:table-cell>
        </table:table-row>
        <table:table-row table:style-name="ro1">
          <table:table-cell/>
          <table:table-cell office:value-type="float" office:value="220240010789" calcext:value-type="float">
            <text:p>22024001078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4/06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04/06/24. Expte. 791/20. 2ª prórro arrendamien bien inmueble taller mcipal. Mayo 24</text:p>
          </table:table-cell>
        </table:table-row>
        <table:table-row table:style-name="ro1">
          <table:table-cell/>
          <table:table-cell office:value-type="float" office:value="220240012589" calcext:value-type="float">
            <text:p>220240012589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5/06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25/06/24. Expte. 359276/21. Única prórro arrendamien bien inmue taller y almacén cultura. Mayo 24</text:p>
          </table:table-cell>
        </table:table-row>
        <table:table-row table:style-name="ro1">
          <table:table-cell/>
          <table:table-cell office:value-type="float" office:value="220240016945" calcext:value-type="float">
            <text:p>22024001694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20/08/24. Expte. 791/20. 2ª prórro arrenda bien inmueble taller mcipal. Junio 24</text:p>
          </table:table-cell>
        </table:table-row>
        <table:table-row table:style-name="ro1">
          <table:table-cell/>
          <table:table-cell office:value-type="float" office:value="220240016955" calcext:value-type="float">
            <text:p>22024001695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1/08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20/08/24. Expte. 791/20. 2ª Prórro arrenda bien inmue taller mcipal. Julio 24</text:p>
          </table:table-cell>
        </table:table-row>
        <table:table-row table:style-name="ro1">
          <table:table-cell/>
          <table:table-cell office:value-type="float" office:value="220240017575" calcext:value-type="float">
            <text:p>22024001757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28/08/24. Expte. 359276/21. Única prórro arrenda inmue taller y almacén cultu. Junio 24</text:p>
          </table:table-cell>
        </table:table-row>
        <table:table-row table:style-name="ro1">
          <table:table-cell/>
          <table:table-cell office:value-type="float" office:value="220240017576" calcext:value-type="float">
            <text:p>22024001757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8/08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28/08/24. Expte. 359276/21. Única prórro arrenda inmue taller y almacén cultu. Julio 24</text:p>
          </table:table-cell>
        </table:table-row>
        <table:table-row table:style-name="ro1">
          <table:table-cell/>
          <table:table-cell office:value-type="float" office:value="220240018133" calcext:value-type="float">
            <text:p>22024001813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6/09/2024</text:p>
          </table:table-cell>
          <table:table-cell office:value-type="float" office:value="22023001825" calcext:value-type="float">
            <text:p>22023001825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Pleno 06/09/24 Exp 6478/2022 Arrendamiento local avda constitución 30 biblioteca mogán (ago 2023)</text:p>
          </table:table-cell>
        </table:table-row>
        <table:table-row table:style-name="ro1">
          <table:table-cell/>
          <table:table-cell office:value-type="float" office:value="220240018135" calcext:value-type="float">
            <text:p>220240018135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06/09/2024</text:p>
          </table:table-cell>
          <table:table-cell office:value-type="float" office:value="22024001504" calcext:value-type="float">
            <text:p>22024001504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 Pleno 06/09/24. Serv arrendamiento local avda constitución 30 biblioteca mogán junio 2023</text:p>
          </table:table-cell>
        </table:table-row>
        <table:table-row table:style-name="ro1">
          <table:table-cell/>
          <table:table-cell office:value-type="float" office:value="220240018137" calcext:value-type="float">
            <text:p>220240018137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06/09/2024</text:p>
          </table:table-cell>
          <table:table-cell office:value-type="float" office:value="22024001504" calcext:value-type="float">
            <text:p>22024001504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Pleno 06/09/24. <text:s/>Serv arrendamiento local avda constitución 30 biblioteca mogán, julio 2023</text:p>
          </table:table-cell>
        </table:table-row>
        <table:table-row table:style-name="ro1">
          <table:table-cell/>
          <table:table-cell office:value-type="float" office:value="220240018139" calcext:value-type="float">
            <text:p>220240018139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06/09/2024</text:p>
          </table:table-cell>
          <table:table-cell office:value-type="float" office:value="22024001504" calcext:value-type="float">
            <text:p>22024001504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 Pleno 06/09/24. Expte 17629/2022. Servicio alquiler biblioteca municipal Avda La Constitución, 28, diciembre 2023</text:p>
          </table:table-cell>
        </table:table-row>
        <table:table-row table:style-name="ro1">
          <table:table-cell/>
          <table:table-cell office:value-type="float" office:value="220240018141" calcext:value-type="float">
            <text:p>220240018141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06/09/2024</text:p>
          </table:table-cell>
          <table:table-cell office:value-type="float" office:value="22024001504" calcext:value-type="float">
            <text:p>22024001504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Pleno 06/09/24. Expte 17629/2022. Servicio alquiler biblioteca municipal Avda La Constitución, 28, noviembre 2023</text:p>
          </table:table-cell>
        </table:table-row>
        <table:table-row table:style-name="ro1">
          <table:table-cell/>
          <table:table-cell office:value-type="float" office:value="220240018143" calcext:value-type="float">
            <text:p>22024001814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6/09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 Pleno 06/09/24. Expte 6478/2022 Arrendamiento local avda constitución 30 biblioteca mogán (sep 2023)</text:p>
          </table:table-cell>
        </table:table-row>
        <table:table-row table:style-name="ro1">
          <table:table-cell/>
          <table:table-cell office:value-type="float" office:value="220240018145" calcext:value-type="float">
            <text:p>220240018145</text:p>
          </table:table-cell>
          <table:table-cell office:value-type="string" calcext:value-type="string">
            <text:p>ADO</text:p>
          </table:table-cell>
          <table:table-cell office:value-type="string" calcext:value-type="string">
            <text:p>06/09/2024</text:p>
          </table:table-cell>
          <table:table-cell office:value-type="float" office:value="22024001504" calcext:value-type="float">
            <text:p>22024001504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0.16" calcext:value-type="float">
            <text:p>870,16</text:p>
          </table:table-cell>
          <table:table-cell office:value-type="string" calcext:value-type="string">
            <text:p>REJC. Pleno 06/09/24. Servicio alquiler biblioteca municipal Avda La Constitución, 28, octubre 2023.</text:p>
          </table:table-cell>
        </table:table-row>
        <table:table-row table:style-name="ro1">
          <table:table-cell/>
          <table:table-cell office:value-type="float" office:value="220240018147" calcext:value-type="float">
            <text:p>22024001814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6/09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REJC.Pleno 06/09/24. ALQUILER MES FEBRERO 2024 BIBLITECA MUNICIPAL EN AVDA. LA CONSTITUCION, 28 - EXPTE. 17629/222 REF.</text:p>
          </table:table-cell>
        </table:table-row>
        <table:table-row table:style-name="ro1">
          <table:table-cell/>
          <table:table-cell office:value-type="float" office:value="220240018337" calcext:value-type="float">
            <text:p>22024001833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6/09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REJC. Pleno 06/09/24. ALQUILER MES ENERO 2024 BIBLITECA MUNICIPAL EN AVDA. LA CONSTITUCION, 28 - EXPTE. 17629/222</text:p>
          </table:table-cell>
        </table:table-row>
        <table:table-row table:style-name="ro1">
          <table:table-cell/>
          <table:table-cell office:value-type="float" office:value="220240021965" calcext:value-type="float">
            <text:p>22024002196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3/10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22/10/24. Expte. 6891/23. Arrenda bien inmueble biblioteca Mogán Pueblo. Mayol 24</text:p>
          </table:table-cell>
        </table:table-row>
        <table:table-row table:style-name="ro1">
          <table:table-cell/>
          <table:table-cell office:value-type="float" office:value="220240021966" calcext:value-type="float">
            <text:p>22024002196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3/10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22/10/24. Expte. 6891/23. Arrenda bien inmueble biblioteca Mogán Pueblo. Junio 24</text:p>
          </table:table-cell>
        </table:table-row>
        <table:table-row table:style-name="ro1">
          <table:table-cell/>
          <table:table-cell office:value-type="float" office:value="220240022715" calcext:value-type="float">
            <text:p>22024002271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29/10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29/10/24. Expte. 359276/21. Única prórro arrenda bien inmueble taller y almacén cultura. Agosto 24</text:p>
          </table:table-cell>
        </table:table-row>
        <table:table-row table:style-name="ro1">
          <table:table-cell/>
          <table:table-cell office:value-type="float" office:value="220240023293" calcext:value-type="float">
            <text:p>220240023293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05/11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05/11/24. Expte. 791/20. 2ª prórro arrenda bien inmue taller mcipal. Octubre 24</text:p>
          </table:table-cell>
        </table:table-row>
        <table:table-row table:style-name="ro1">
          <table:table-cell/>
          <table:table-cell office:value-type="float" office:value="220240026150" calcext:value-type="float">
            <text:p>220240026150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1/12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10/12/24. Expte. 791/20. 2ª prórro arrenda bien inmue taller mcipal. Septiembre 24.</text:p>
          </table:table-cell>
        </table:table-row>
        <table:table-row table:style-name="ro1">
          <table:table-cell/>
          <table:table-cell office:value-type="float" office:value="220240026204" calcext:value-type="float">
            <text:p>22024002620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1/12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10/12/24. Expte. 791/20. 2ª prórro arrenda bien inmue taller mcipal. Noviembre 24</text:p>
          </table:table-cell>
        </table:table-row>
        <table:table-row table:style-name="ro1">
          <table:table-cell/>
          <table:table-cell office:value-type="float" office:value="220240026705" calcext:value-type="float">
            <text:p>22024002670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7/12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17/12/24. Expte. 359276/21. Úni prórro arrenda bien inmue taller y alma cultu. Septiembre 24</text:p>
          </table:table-cell>
        </table:table-row>
        <table:table-row table:style-name="ro1">
          <table:table-cell/>
          <table:table-cell office:value-type="float" office:value="220240026706" calcext:value-type="float">
            <text:p>22024002670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17/12/2024</text:p>
          </table:table-cell>
          <table:table-cell office:value-type="float" office:value="22024000231" calcext:value-type="float">
            <text:p>22024000231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1308.15" calcext:value-type="float">
            <text:p>1308,15</text:p>
          </table:table-cell>
          <table:table-cell office:value-type="string" calcext:value-type="string">
            <text:p>JGL 17/12/24. Expte. 359276/21. Única prórro arrenda bien inmue taller y alma cultura. Octubre 24</text:p>
          </table:table-cell>
        </table:table-row>
        <table:table-row table:style-name="ro1">
          <table:table-cell/>
          <table:table-cell office:value-type="float" office:value="220240028134" calcext:value-type="float">
            <text:p>220240028134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12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30/12/24. Expte. 6891/23. Arrenda bien inmue para biblio Mcipal. Abril 24</text:p>
          </table:table-cell>
        </table:table-row>
        <table:table-row table:style-name="ro1">
          <table:table-cell/>
          <table:table-cell office:value-type="float" office:value="220240028135" calcext:value-type="float">
            <text:p>220240028135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12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30/12/24. Expte. 6891/23. Arrenda bien inmue para biblio Mcipal. Septiembre 24</text:p>
          </table:table-cell>
        </table:table-row>
        <table:table-row table:style-name="ro1">
          <table:table-cell/>
          <table:table-cell office:value-type="float" office:value="220240028136" calcext:value-type="float">
            <text:p>220240028136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12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30/12/24. Expte. 6891/23. Arrenda bien inmue para biblio Mcipal. Julio 24</text:p>
          </table:table-cell>
        </table:table-row>
        <table:table-row table:style-name="ro1">
          <table:table-cell/>
          <table:table-cell office:value-type="float" office:value="220240028137" calcext:value-type="float">
            <text:p>220240028137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12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30/12/24. Expte. 6891/23. Arrenda bien inmue para biblio Mcipal. Agosto 24</text:p>
          </table:table-cell>
        </table:table-row>
        <table:table-row table:style-name="ro1">
          <table:table-cell/>
          <table:table-cell office:value-type="float" office:value="220240028138" calcext:value-type="float">
            <text:p>220240028138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0/12/2024</text:p>
          </table:table-cell>
          <table:table-cell office:value-type="float" office:value="22024000083" calcext:value-type="float">
            <text:p>22024000083</text:p>
          </table:table-cell>
          <table:table-cell/>
          <table:table-cell office:value-type="string" calcext:value-type="string">
            <text:p>2024 <text:s text:c="6"/>330 20200</text:p>
          </table:table-cell>
          <table:table-cell office:value-type="float" office:value="874.93" calcext:value-type="float">
            <text:p>874,93</text:p>
          </table:table-cell>
          <table:table-cell office:value-type="string" calcext:value-type="string">
            <text:p>JGL 30/12/24. Expte. 6891/23. Arrenda bien inmue para biblio Mcipal. Octubre 24</text:p>
          </table:table-cell>
        </table:table-row>
        <table:table-row table:style-name="ro1">
          <table:table-cell/>
          <table:table-cell office:value-type="float" office:value="220240028842" calcext:value-type="float">
            <text:p>220240028842</text:p>
          </table:table-cell>
          <table:table-cell office:value-type="string" calcext:value-type="string">
            <text:p>O</text:p>
          </table:table-cell>
          <table:table-cell office:value-type="string" calcext:value-type="string">
            <text:p>31/12/2024</text:p>
          </table:table-cell>
          <table:table-cell office:value-type="float" office:value="22024000132" calcext:value-type="float">
            <text:p>22024000132</text:p>
          </table:table-cell>
          <table:table-cell/>
          <table:table-cell office:value-type="string" calcext:value-type="string">
            <text:p>2024 <text:s text:c="6"/>933 20200</text:p>
          </table:table-cell>
          <table:table-cell office:value-type="float" office:value="1713.18" calcext:value-type="float">
            <text:p>1713,18</text:p>
          </table:table-cell>
          <table:table-cell office:value-type="string" calcext:value-type="string">
            <text:p>JGL 21.01.25. Rect. FR 20241022. Expte 56043/2021. Renta nave 4-5 UCD1 agosto.2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5-02-11T09:45:47.103000000</dc:date>
    <meta:editing-duration>PT1M2S</meta:editing-duration>
    <meta:editing-cycles>1</meta:editing-cycles>
    <meta:document-statistic meta:table-count="1" meta:cell-count="296" meta:object-count="0"/>
    <meta:generator>LibreOffice/24.8.4.2$Windows_X86_64 LibreOffice_project/bb3cfa12c7b1bf994ecc5649a80400d06cd71002</meta:generator>
  </office:meta>
</office:document-meta>
</file>