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635cm"/>
    </style:style>
    <style:style style:name="co2" style:family="table-column">
      <style:table-column-properties fo:break-before="auto" style:column-width="2.614cm"/>
    </style:style>
    <style:style style:name="co3" style:family="table-column">
      <style:table-column-properties fo:break-before="auto" style:column-width="1.097cm"/>
    </style:style>
    <style:style style:name="co4" style:family="table-column">
      <style:table-column-properties fo:break-before="auto" style:column-width="2.051cm"/>
    </style:style>
    <style:style style:name="co5" style:family="table-column">
      <style:table-column-properties fo:break-before="auto" style:column-width="2.404cm"/>
    </style:style>
    <style:style style:name="co6" style:family="table-column">
      <style:table-column-properties fo:break-before="auto" style:column-width="1.723cm"/>
    </style:style>
    <style:style style:name="co7" style:family="table-column">
      <style:table-column-properties fo:break-before="auto" style:column-width="3.468cm"/>
    </style:style>
    <style:style style:name="co8" style:family="table-column">
      <style:table-column-properties fo:break-before="auto" style:column-width="1.506cm"/>
    </style:style>
    <style:style style:name="co9" style:family="table-column">
      <style:table-column-properties fo:break-before="auto" style:column-width="19.729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0"/>
  </office:automatic-styles>
  <office:body>
    <office:spreadsheet>
      <table:calculation-settings table:automatic-find-labels="false" table:use-regular-expressions="false" table:use-wildcards="true"/>
      <table:table table:name="RCRRRBNMCIGUS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1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row table:style-name="ro1">
          <table:table-cell office:value-type="string" calcext:value-type="string">
            <text:p>,,,</text:p>
          </table:table-cell>
          <table:table-cell office:value-type="string" calcext:value-type="string">
            <text:p>Nº Operación</text:p>
          </table:table-cell>
          <table:table-cell office:value-type="string" calcext:value-type="string">
            <text:p>Fase</text:p>
          </table:table-cell>
          <table:table-cell table:style-name="Default" office:value-type="string" calcext:value-type="string">
            <text:p>Fecha</text:p>
          </table:table-cell>
          <table:table-cell office:value-type="string" calcext:value-type="string">
            <text:p>Referencia</text:p>
          </table:table-cell>
          <table:table-cell office:value-type="string" calcext:value-type="string">
            <text:p>Proyecto</text:p>
          </table:table-cell>
          <table:table-cell office:value-type="string" calcext:value-type="string">
            <text:p>Aplicación</text:p>
          </table:table-cell>
          <table:table-cell office:value-type="string" calcext:value-type="string">
            <text:p>Importe</text:p>
          </table:table-cell>
          <table:table-cell office:value-type="string" calcext:value-type="string">
            <text:p>Texto Libre</text:p>
          </table:table-cell>
        </table:table-row>
        <table:table-row table:style-name="ro1">
          <table:table-cell/>
          <table:table-cell office:value-type="float" office:value="220230014040" calcext:value-type="float">
            <text:p>220230014040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1/01/2024</text:p>
          </table:table-cell>
          <table:table-cell office:value-type="float" office:value="22023001341" calcext:value-type="float">
            <text:p>22023001341</text:p>
          </table:table-cell>
          <table:table-cell/>
          <table:table-cell office:value-type="string" calcext:value-type="string">
            <text:p>2023 <text:s text:c="6"/>432 22602</text:p>
          </table:table-cell>
          <table:table-cell office:value-type="float" office:value="2000" calcext:value-type="float">
            <text:p>2000</text:p>
          </table:table-cell>
          <table:table-cell office:value-type="string" calcext:value-type="string">
            <text:p>JGL 01/08/23. Serv Promoción turística Municipio Mogán, nivel nacional e internacional. Numero de expediente 3633/2023</text:p>
          </table:table-cell>
        </table:table-row>
        <table:table-row table:style-name="ro1">
          <table:table-cell/>
          <table:table-cell office:value-type="float" office:value="220230026530" calcext:value-type="float">
            <text:p>220230026530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1/01/2024</text:p>
          </table:table-cell>
          <table:table-cell table:number-columns-repeated="3"/>
          <table:table-cell office:value-type="float" office:value="12840" calcext:value-type="float">
            <text:p>12840</text:p>
          </table:table-cell>
          <table:table-cell office:value-type="string" calcext:value-type="string">
            <text:p>JGL 11.01.24 Expte 11203/2023. Patrocinio y propaganda eventos deportivo Anfi Mogan Open Water 2023.</text:p>
          </table:table-cell>
        </table:table-row>
        <table:table-row table:style-name="ro1">
          <table:table-cell/>
          <table:table-cell office:value-type="float" office:value="220230026895" calcext:value-type="float">
            <text:p>22023002689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1/01/2024</text:p>
          </table:table-cell>
          <table:table-cell table:number-columns-repeated="3"/>
          <table:table-cell office:value-type="float" office:value="468.49" calcext:value-type="float">
            <text:p>468,49</text:p>
          </table:table-cell>
          <table:table-cell office:value-type="string" calcext:value-type="string">
            <text:p>JGL 18.01.24 Expte 294/2023. Servicio difusion radiofonica temas municipales de interes, diciembre</text:p>
          </table:table-cell>
        </table:table-row>
        <table:table-row table:style-name="ro1">
          <table:table-cell/>
          <table:table-cell office:value-type="float" office:value="220230026908" calcext:value-type="float">
            <text:p>220230026908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1/01/2024</text:p>
          </table:table-cell>
          <table:table-cell office:value-type="float" office:value="22023002314" calcext:value-type="float">
            <text:p>22023002314</text:p>
          </table:table-cell>
          <table:table-cell/>
          <table:table-cell office:value-type="string" calcext:value-type="string">
            <text:p>2023 <text:s text:c="6"/>151 22602</text:p>
          </table:table-cell>
          <table:table-cell office:value-type="float" office:value="590.64" calcext:value-type="float">
            <text:p>590,64</text:p>
          </table:table-cell>
          <table:table-cell office:value-type="string" calcext:value-type="string">
            <text:p>JGL 18.01.24 Expte 15185/2023 Anuncio 08/11/23 Inicio procedimiento evaluacion ambiental estrategica simplificada mod</text:p>
          </table:table-cell>
        </table:table-row>
        <table:table-row table:style-name="ro1">
          <table:table-cell/>
          <table:table-cell office:value-type="float" office:value="220230026909" calcext:value-type="float">
            <text:p>220230026909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1/01/2024</text:p>
          </table:table-cell>
          <table:table-cell office:value-type="float" office:value="22023002315" calcext:value-type="float">
            <text:p>22023002315</text:p>
          </table:table-cell>
          <table:table-cell/>
          <table:table-cell office:value-type="string" calcext:value-type="string">
            <text:p>2023 <text:s text:c="6"/>151 22602</text:p>
          </table:table-cell>
          <table:table-cell office:value-type="float" office:value="590.64" calcext:value-type="float">
            <text:p>590,64</text:p>
          </table:table-cell>
          <table:table-cell office:value-type="string" calcext:value-type="string">
            <text:p>JGL 18.01.24 Expte 15186/23 Inicio proc evaluacion ambiental estrategica simp modif menor normas subsidiarias La Vistill</text:p>
          </table:table-cell>
        </table:table-row>
        <table:table-row table:style-name="ro1">
          <table:table-cell/>
          <table:table-cell office:value-type="float" office:value="220240000264" calcext:value-type="float">
            <text:p>220240000264</text:p>
          </table:table-cell>
          <table:table-cell office:value-type="string" calcext:value-type="string">
            <text:p>ADO</text:p>
          </table:table-cell>
          <table:table-cell office:value-type="string" calcext:value-type="string">
            <text:p>18/01/2024</text:p>
          </table:table-cell>
          <table:table-cell office:value-type="float" office:value="22024000527" calcext:value-type="float">
            <text:p>22024000527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1000" calcext:value-type="float">
            <text:p>1000</text:p>
          </table:table-cell>
          <table:table-cell office:value-type="string" calcext:value-type="string">
            <text:p>HT 22023/580. JGL 18.01.24 Expte 233/2023. Servicios difusion radiofonica temas municipales de interes, dic.23</text:p>
          </table:table-cell>
        </table:table-row>
        <table:table-row table:style-name="ro1">
          <table:table-cell/>
          <table:table-cell office:value-type="float" office:value="220240002561" calcext:value-type="float">
            <text:p>220240002561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7/02/2024</text:p>
          </table:table-cell>
          <table:table-cell office:value-type="float" office:value="22024000043" calcext:value-type="float">
            <text:p>22024000043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535" calcext:value-type="float">
            <text:p>535</text:p>
          </table:table-cell>
          <table:table-cell office:value-type="string" calcext:value-type="string">
            <text:p>JGL 27.02.24 Expte 145/2024. Emisión 8 cuñas emisora radio, divulgación actividades y proy periodicos digitales enero.24</text:p>
          </table:table-cell>
        </table:table-row>
        <table:table-row table:style-name="ro1">
          <table:table-cell/>
          <table:table-cell office:value-type="float" office:value="220240002569" calcext:value-type="float">
            <text:p>220240002569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7/02/2024</text:p>
          </table:table-cell>
          <table:table-cell office:value-type="float" office:value="22024000048" calcext:value-type="float">
            <text:p>220240000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27.02.24 Expte 352/2024. Servicio Banner portada digital enlace web municipal y publicaciones RR.SS. enero 2024</text:p>
          </table:table-cell>
        </table:table-row>
        <table:table-row table:style-name="ro1">
          <table:table-cell/>
          <table:table-cell office:value-type="float" office:value="220240002570" calcext:value-type="float">
            <text:p>220240002570</text:p>
          </table:table-cell>
          <table:table-cell office:value-type="string" calcext:value-type="string">
            <text:p>ADO</text:p>
          </table:table-cell>
          <table:table-cell office:value-type="string" calcext:value-type="string">
            <text:p>27/02/2024</text:p>
          </table:table-cell>
          <table:table-cell office:value-type="float" office:value="22024000927" calcext:value-type="float">
            <text:p>22024000927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1497" calcext:value-type="float">
            <text:p>1497</text:p>
          </table:table-cell>
          <table:table-cell office:value-type="string" calcext:value-type="string">
            <text:p>JGL 27.02.24 QW 22023/2656. Expte 1636-2023 Serv cesión espacio periódico digital Maspalomas Ahora, noviembre 2023</text:p>
          </table:table-cell>
        </table:table-row>
        <table:table-row table:style-name="ro1">
          <table:table-cell/>
          <table:table-cell office:value-type="float" office:value="220240004768" calcext:value-type="float">
            <text:p>220240004768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6/03/2024</text:p>
          </table:table-cell>
          <table:table-cell office:value-type="float" office:value="22024000048" calcext:value-type="float">
            <text:p>220240000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26/03/24 Expte 352/24 Serv banner en portada digital enlace web mpal y publica RR.SS. Feb.24 (www.solactualidad.com)</text:p>
          </table:table-cell>
        </table:table-row>
        <table:table-row table:style-name="ro1">
          <table:table-cell/>
          <table:table-cell office:value-type="float" office:value="220240004772" calcext:value-type="float">
            <text:p>220240004772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6/03/2024</text:p>
          </table:table-cell>
          <table:table-cell office:value-type="float" office:value="22024000648" calcext:value-type="float">
            <text:p>220240006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980.83" calcext:value-type="float">
            <text:p>980,83</text:p>
          </table:table-cell>
          <table:table-cell office:value-type="string" calcext:value-type="string">
            <text:p>JGL 26/03/24. Expte 1368-024 Servicio divulgación campañas municipales, Enero 24 (programa el espejo canario)</text:p>
          </table:table-cell>
        </table:table-row>
        <table:table-row table:style-name="ro1">
          <table:table-cell/>
          <table:table-cell office:value-type="float" office:value="220240004773" calcext:value-type="float">
            <text:p>220240004773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6/03/2024</text:p>
          </table:table-cell>
          <table:table-cell office:value-type="float" office:value="22024000648" calcext:value-type="float">
            <text:p>220240006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980.83" calcext:value-type="float">
            <text:p>980,83</text:p>
          </table:table-cell>
          <table:table-cell office:value-type="string" calcext:value-type="string">
            <text:p>JGL 26/03/24 Expte 1368-024 Servicio divulgación campañas municipales, Febrero 24 (programa el espejo canario)</text:p>
          </table:table-cell>
        </table:table-row>
        <table:table-row table:style-name="ro1">
          <table:table-cell/>
          <table:table-cell office:value-type="float" office:value="220240005158" calcext:value-type="float">
            <text:p>220240005158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2/04/2024</text:p>
          </table:table-cell>
          <table:table-cell office:value-type="float" office:value="22023000742" calcext:value-type="float">
            <text:p>22023000742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428" calcext:value-type="float">
            <text:p>428</text:p>
          </table:table-cell>
          <table:table-cell office:value-type="string" calcext:value-type="string">
            <text:p>JGL 02/04/24. Expte 1013/23. Banner periódico digital enlace página web mpal eventos y <text:s/>actos mples. Dic.23</text:p>
          </table:table-cell>
        </table:table-row>
        <table:table-row table:style-name="ro1">
          <table:table-cell/>
          <table:table-cell office:value-type="float" office:value="220240005160" calcext:value-type="float">
            <text:p>220240005160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2/04/2024</text:p>
          </table:table-cell>
          <table:table-cell office:value-type="float" office:value="22023000986" calcext:value-type="float">
            <text:p>22023000986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1497" calcext:value-type="float">
            <text:p>1497</text:p>
          </table:table-cell>
          <table:table-cell office:value-type="string" calcext:value-type="string">
            <text:p>JGL 02/04/24. Expte 1636-2023 Serv cesión espacio periódico digital Maspalomas Ahora, Dic 23</text:p>
          </table:table-cell>
        </table:table-row>
        <table:table-row table:style-name="ro1">
          <table:table-cell/>
          <table:table-cell office:value-type="float" office:value="220240007229" calcext:value-type="float">
            <text:p>220240007229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4/04/2024</text:p>
          </table:table-cell>
          <table:table-cell office:value-type="float" office:value="22024000043" calcext:value-type="float">
            <text:p>22024000043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535" calcext:value-type="float">
            <text:p>535</text:p>
          </table:table-cell>
          <table:table-cell office:value-type="string" calcext:value-type="string">
            <text:p>JGL 23/04/24. Expte 145/2024. Emisión ocho cuñas emiso radio. Divulga activi y proyec periódicos digitales. Febrero 2024</text:p>
          </table:table-cell>
        </table:table-row>
        <table:table-row table:style-name="ro1">
          <table:table-cell/>
          <table:table-cell office:value-type="float" office:value="220240007248" calcext:value-type="float">
            <text:p>220240007248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4/04/2024</text:p>
          </table:table-cell>
          <table:table-cell office:value-type="float" office:value="22024000043" calcext:value-type="float">
            <text:p>22024000043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535" calcext:value-type="float">
            <text:p>535</text:p>
          </table:table-cell>
          <table:table-cell office:value-type="string" calcext:value-type="string">
            <text:p>JGL 23/04/24. Expte. 145/24. Emisión ocho cuñas emisora radio divulgación actividades. Mar 24</text:p>
          </table:table-cell>
        </table:table-row>
        <table:table-row table:style-name="ro1">
          <table:table-cell/>
          <table:table-cell office:value-type="float" office:value="220240007249" calcext:value-type="float">
            <text:p>220240007249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4/04/2024</text:p>
          </table:table-cell>
          <table:table-cell office:value-type="float" office:value="22024000648" calcext:value-type="float">
            <text:p>220240006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980.83" calcext:value-type="float">
            <text:p>980,83</text:p>
          </table:table-cell>
          <table:table-cell office:value-type="string" calcext:value-type="string">
            <text:p>JGL 23/04/24. Expte. 1368/24. Divulgación campañas municipales. Marzo 24</text:p>
          </table:table-cell>
        </table:table-row>
        <table:table-row table:style-name="ro1">
          <table:table-cell/>
          <table:table-cell office:value-type="float" office:value="220240008526" calcext:value-type="float">
            <text:p>220240008526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7/05/2024</text:p>
          </table:table-cell>
          <table:table-cell office:value-type="float" office:value="22024000932" calcext:value-type="float">
            <text:p>22024000932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813.2" calcext:value-type="float">
            <text:p>813,2</text:p>
          </table:table-cell>
          <table:table-cell office:value-type="string" calcext:value-type="string">
            <text:p>JGL 07/05/24. Expte. 2536/24. Acuerdo publicitario varios eventos municipales promoción periódico. 04/03/24</text:p>
          </table:table-cell>
        </table:table-row>
        <table:table-row table:style-name="ro1">
          <table:table-cell/>
          <table:table-cell office:value-type="float" office:value="220240008527" calcext:value-type="float">
            <text:p>220240008527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7/05/2024</text:p>
          </table:table-cell>
          <table:table-cell office:value-type="float" office:value="22024000932" calcext:value-type="float">
            <text:p>22024000932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813.2" calcext:value-type="float">
            <text:p>813,2</text:p>
          </table:table-cell>
          <table:table-cell office:value-type="string" calcext:value-type="string">
            <text:p>JGL 07/05/24. Expte. 2536/24. Acuerdo publi varios eventos mcipales promo periódico. (Carnaval 24) 19/02/24</text:p>
          </table:table-cell>
        </table:table-row>
        <table:table-row table:style-name="ro1">
          <table:table-cell/>
          <table:table-cell office:value-type="float" office:value="220240008528" calcext:value-type="float">
            <text:p>220240008528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7/05/2024</text:p>
          </table:table-cell>
          <table:table-cell office:value-type="float" office:value="22024000933" calcext:value-type="float">
            <text:p>22024000933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642" calcext:value-type="float">
            <text:p>642</text:p>
          </table:table-cell>
          <table:table-cell office:value-type="string" calcext:value-type="string">
            <text:p>JGL 07/05/24. Expte. 2535/24. Evento periódico digital. Carnaval Costa Mogan 19/02 al 20/02/24</text:p>
          </table:table-cell>
        </table:table-row>
        <table:table-row table:style-name="ro1">
          <table:table-cell/>
          <table:table-cell office:value-type="float" office:value="220240008529" calcext:value-type="float">
            <text:p>220240008529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7/05/2024</text:p>
          </table:table-cell>
          <table:table-cell office:value-type="float" office:value="22024000933" calcext:value-type="float">
            <text:p>22024000933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1284" calcext:value-type="float">
            <text:p>1284</text:p>
          </table:table-cell>
          <table:table-cell office:value-type="string" calcext:value-type="string">
            <text:p>JGL 07/05/24. Expte. 2535/24. Evento periodico digital. ITB Berlin y Premios Mujer 04/03 al 07/03/24</text:p>
          </table:table-cell>
        </table:table-row>
        <table:table-row table:style-name="ro1">
          <table:table-cell/>
          <table:table-cell office:value-type="float" office:value="220240008530" calcext:value-type="float">
            <text:p>220240008530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7/05/2024</text:p>
          </table:table-cell>
          <table:table-cell office:value-type="float" office:value="22023002688" calcext:value-type="float">
            <text:p>2202300268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2140" calcext:value-type="float">
            <text:p>2140</text:p>
          </table:table-cell>
          <table:table-cell office:value-type="string" calcext:value-type="string">
            <text:p>JGL 07/05/24. Expte. 17072/23. Serv programa espe difusi radio temas mcipales. 27/12 al 31/12/23</text:p>
          </table:table-cell>
        </table:table-row>
        <table:table-row table:style-name="ro1">
          <table:table-cell/>
          <table:table-cell office:value-type="float" office:value="220240010182" calcext:value-type="float">
            <text:p>220240010182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8/05/2024</text:p>
          </table:table-cell>
          <table:table-cell office:value-type="float" office:value="22024001304" calcext:value-type="float">
            <text:p>22024001304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169.95" calcext:value-type="float">
            <text:p>169,95</text:p>
          </table:table-cell>
          <table:table-cell office:value-type="string" calcext:value-type="string">
            <text:p>JGL 28/05/24. Expte. 5579/24. Suscripción edición formato PDF periódico La Provincia. 26/03/24</text:p>
          </table:table-cell>
        </table:table-row>
        <table:table-row table:style-name="ro1">
          <table:table-cell/>
          <table:table-cell office:value-type="float" office:value="220240010187" calcext:value-type="float">
            <text:p>220240010187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8/05/2024</text:p>
          </table:table-cell>
          <table:table-cell office:value-type="float" office:value="22024000648" calcext:value-type="float">
            <text:p>220240006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980.83" calcext:value-type="float">
            <text:p>980,83</text:p>
          </table:table-cell>
          <table:table-cell office:value-type="string" calcext:value-type="string">
            <text:p>JGL 28/05/24. Expte. 1368/24. Divulgación campañas mcipales. Abril 24</text:p>
          </table:table-cell>
        </table:table-row>
        <table:table-row table:style-name="ro1">
          <table:table-cell/>
          <table:table-cell office:value-type="float" office:value="220240010189" calcext:value-type="float">
            <text:p>220240010189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8/05/2024</text:p>
          </table:table-cell>
          <table:table-cell office:value-type="float" office:value="22024000043" calcext:value-type="float">
            <text:p>22024000043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535" calcext:value-type="float">
            <text:p>535</text:p>
          </table:table-cell>
          <table:table-cell office:value-type="string" calcext:value-type="string">
            <text:p>JGL 28/05/24. Expte. 145/24. Emisión 8 cuñas emisoa radio, divulga activida. Abril 24</text:p>
          </table:table-cell>
        </table:table-row>
        <table:table-row table:style-name="ro1">
          <table:table-cell/>
          <table:table-cell office:value-type="float" office:value="220240012500" calcext:value-type="float">
            <text:p>220240012500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5/06/2024</text:p>
          </table:table-cell>
          <table:table-cell office:value-type="float" office:value="22024000619" calcext:value-type="float">
            <text:p>22024000619</text:p>
          </table:table-cell>
          <table:table-cell/>
          <table:table-cell office:value-type="string" calcext:value-type="string">
            <text:p>2024 <text:s text:c="6"/>151 22602</text:p>
          </table:table-cell>
          <table:table-cell office:value-type="float" office:value="487.28" calcext:value-type="float">
            <text:p>487,28</text:p>
          </table:table-cell>
          <table:table-cell office:value-type="string" calcext:value-type="string">
            <text:p>JGL 25/06/24. Expte 905/2024. Publicación BOP 07/02/24 anuncio modificacion menor normas subsidiarias poligono 18.</text:p>
          </table:table-cell>
        </table:table-row>
        <table:table-row table:style-name="ro1">
          <table:table-cell/>
          <table:table-cell office:value-type="float" office:value="220240012505" calcext:value-type="float">
            <text:p>22024001250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5/06/2024</text:p>
          </table:table-cell>
          <table:table-cell office:value-type="float" office:value="22024000932" calcext:value-type="float">
            <text:p>22024000932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1626.4" calcext:value-type="float">
            <text:p>1626,4</text:p>
          </table:table-cell>
          <table:table-cell office:value-type="string" calcext:value-type="string">
            <text:p>JGL 25/06/24. Expte. 2536/24. Acuerdo publici varios eventos mcipales promo periódico. 18/04 al 25/04/24.</text:p>
          </table:table-cell>
        </table:table-row>
        <table:table-row table:style-name="ro1">
          <table:table-cell/>
          <table:table-cell office:value-type="float" office:value="220240012507" calcext:value-type="float">
            <text:p>220240012507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5/06/2024</text:p>
          </table:table-cell>
          <table:table-cell office:value-type="float" office:value="22024000933" calcext:value-type="float">
            <text:p>22024000933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2354" calcext:value-type="float">
            <text:p>2354</text:p>
          </table:table-cell>
          <table:table-cell office:value-type="string" calcext:value-type="string">
            <text:p>JGL 25/06/24. Expte. 2535/24. Eventos mensuales mayor relevan periódico edicio digi e impre. 05/04 al 24/04/24.</text:p>
          </table:table-cell>
        </table:table-row>
        <table:table-row table:style-name="ro1">
          <table:table-cell/>
          <table:table-cell office:value-type="float" office:value="220240012515" calcext:value-type="float">
            <text:p>22024001251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5/06/2024</text:p>
          </table:table-cell>
          <table:table-cell office:value-type="float" office:value="22024000931" calcext:value-type="float">
            <text:p>22024000931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248.05" calcext:value-type="float">
            <text:p>248,05</text:p>
          </table:table-cell>
          <table:table-cell office:value-type="string" calcext:value-type="string">
            <text:p>JGL 25/06/24. Expte. 3048/24. Realización traducción y locución cuña 20 en inglés eventos de interés. Abril 24</text:p>
          </table:table-cell>
        </table:table-row>
        <table:table-row table:style-name="ro1">
          <table:table-cell/>
          <table:table-cell office:value-type="float" office:value="220240012516" calcext:value-type="float">
            <text:p>220240012516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5/06/2024</text:p>
          </table:table-cell>
          <table:table-cell office:value-type="float" office:value="22024000931" calcext:value-type="float">
            <text:p>22024000931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248.05" calcext:value-type="float">
            <text:p>248,05</text:p>
          </table:table-cell>
          <table:table-cell office:value-type="string" calcext:value-type="string">
            <text:p>JGL 25/06/24. Expte. 3048/24. Realización traducción y locución cuña 20 en inglés eventos de interés. Marzo 24</text:p>
          </table:table-cell>
        </table:table-row>
        <table:table-row table:style-name="ro1">
          <table:table-cell/>
          <table:table-cell office:value-type="float" office:value="220240012517" calcext:value-type="float">
            <text:p>220240012517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5/06/2024</text:p>
          </table:table-cell>
          <table:table-cell office:value-type="float" office:value="22024000931" calcext:value-type="float">
            <text:p>22024000931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248.05" calcext:value-type="float">
            <text:p>248,05</text:p>
          </table:table-cell>
          <table:table-cell office:value-type="string" calcext:value-type="string">
            <text:p>JGL 25/06/24. Expte. 3048/24. Realización traducción y locución cuña 20 en inglés eventos de interés. Abril 24</text:p>
          </table:table-cell>
        </table:table-row>
        <table:table-row table:style-name="ro1">
          <table:table-cell/>
          <table:table-cell office:value-type="float" office:value="220240013452" calcext:value-type="float">
            <text:p>220240013452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2/07/2024</text:p>
          </table:table-cell>
          <table:table-cell office:value-type="float" office:value="22024001443" calcext:value-type="float">
            <text:p>22024001443</text:p>
          </table:table-cell>
          <table:table-cell/>
          <table:table-cell office:value-type="string" calcext:value-type="string">
            <text:p>2024 <text:s text:c="6"/>151 22602</text:p>
          </table:table-cell>
          <table:table-cell office:value-type="float" office:value="4793.6" calcext:value-type="float">
            <text:p>4793,6</text:p>
          </table:table-cell>
          <table:table-cell office:value-type="string" calcext:value-type="string">
            <text:p>JGL 02/07/24. Expte. 6935/2024. Publicación anuncio expropia forzosa terrenos C/ Damasco y Delioma. 29/04/24</text:p>
          </table:table-cell>
        </table:table-row>
        <table:table-row table:style-name="ro1">
          <table:table-cell/>
          <table:table-cell office:value-type="float" office:value="220240013454" calcext:value-type="float">
            <text:p>220240013454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2/07/2024</text:p>
          </table:table-cell>
          <table:table-cell office:value-type="float" office:value="22024001313" calcext:value-type="float">
            <text:p>22024001313</text:p>
          </table:table-cell>
          <table:table-cell/>
          <table:table-cell office:value-type="string" calcext:value-type="string">
            <text:p>2024 <text:s text:c="6"/>151 22602</text:p>
          </table:table-cell>
          <table:table-cell office:value-type="float" office:value="624.88" calcext:value-type="float">
            <text:p>624,88</text:p>
          </table:table-cell>
          <table:table-cell office:value-type="string" calcext:value-type="string">
            <text:p>JGL 02/07/24. Expte. 5521/24. Publica progra actua sobre el medio urbano parcelas A4 y A5 Pto Rico. 06/04/24</text:p>
          </table:table-cell>
        </table:table-row>
        <table:table-row table:style-name="ro1">
          <table:table-cell/>
          <table:table-cell office:value-type="float" office:value="220240013821" calcext:value-type="float">
            <text:p>220240013821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9/07/2024</text:p>
          </table:table-cell>
          <table:table-cell office:value-type="float" office:value="22023002689" calcext:value-type="float">
            <text:p>22023002689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2140" calcext:value-type="float">
            <text:p>2140</text:p>
          </table:table-cell>
          <table:table-cell office:value-type="string" calcext:value-type="string">
            <text:p>JGL 09/07/24. Expte. 17392/23. Serv programa especial radiofusión radiofónica. 04/12 al 28/12/23</text:p>
          </table:table-cell>
        </table:table-row>
        <table:table-row table:style-name="ro1">
          <table:table-cell/>
          <table:table-cell office:value-type="float" office:value="220240013824" calcext:value-type="float">
            <text:p>220240013824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9/07/2024</text:p>
          </table:table-cell>
          <table:table-cell office:value-type="float" office:value="22024000648" calcext:value-type="float">
            <text:p>220240006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980.83" calcext:value-type="float">
            <text:p>980,83</text:p>
          </table:table-cell>
          <table:table-cell office:value-type="string" calcext:value-type="string">
            <text:p>JGL 09/07/24. Expte. 1368/24. Divulgación campañas mcipales. (El Espejo Canario) Mayo 24</text:p>
          </table:table-cell>
        </table:table-row>
        <table:table-row table:style-name="ro1">
          <table:table-cell/>
          <table:table-cell office:value-type="float" office:value="220240013825" calcext:value-type="float">
            <text:p>22024001382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9/07/2024</text:p>
          </table:table-cell>
          <table:table-cell office:value-type="float" office:value="22024000043" calcext:value-type="float">
            <text:p>22024000043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535" calcext:value-type="float">
            <text:p>535</text:p>
          </table:table-cell>
          <table:table-cell office:value-type="string" calcext:value-type="string">
            <text:p>JGL 09/07/24. Expte. 145/24. Emisión ocho cuñas emisora radio. divulgación actividades. Mayo 24</text:p>
          </table:table-cell>
        </table:table-row>
        <table:table-row table:style-name="ro1">
          <table:table-cell/>
          <table:table-cell office:value-type="float" office:value="220240013831" calcext:value-type="float">
            <text:p>220240013831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9/07/2024</text:p>
          </table:table-cell>
          <table:table-cell office:value-type="float" office:value="22024000932" calcext:value-type="float">
            <text:p>22024000932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813.2" calcext:value-type="float">
            <text:p>813,2</text:p>
          </table:table-cell>
          <table:table-cell office:value-type="string" calcext:value-type="string">
            <text:p>JGL 09/07/24. Expte. 2536/24. Acuer publici varios eventos mcipales promo periódico. (Mercadillo de artesanía) 27/05/24</text:p>
          </table:table-cell>
        </table:table-row>
        <table:table-row table:style-name="ro1">
          <table:table-cell/>
          <table:table-cell office:value-type="float" office:value="220240013833" calcext:value-type="float">
            <text:p>220240013833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9/07/2024</text:p>
          </table:table-cell>
          <table:table-cell office:value-type="float" office:value="22024000932" calcext:value-type="float">
            <text:p>22024000932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1605" calcext:value-type="float">
            <text:p>1605</text:p>
          </table:table-cell>
          <table:table-cell office:value-type="string" calcext:value-type="string">
            <text:p>JGL 09/07/24. Expte. 2536/24. Acuerdo publicitario varios eventos mcipales promoción periódico. 30/05/24</text:p>
          </table:table-cell>
        </table:table-row>
        <table:table-row table:style-name="ro1">
          <table:table-cell/>
          <table:table-cell office:value-type="float" office:value="220240013835" calcext:value-type="float">
            <text:p>22024001383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9/07/2024</text:p>
          </table:table-cell>
          <table:table-cell office:value-type="float" office:value="22024000931" calcext:value-type="float">
            <text:p>22024000931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248.05" calcext:value-type="float">
            <text:p>248,05</text:p>
          </table:table-cell>
          <table:table-cell office:value-type="string" calcext:value-type="string">
            <text:p>JGL 09/07/24. Expte. 3048/24. Realiza traducción y locución cuña 20 en inglés eventos de interés. Mayo 24</text:p>
          </table:table-cell>
        </table:table-row>
        <table:table-row table:style-name="ro1">
          <table:table-cell/>
          <table:table-cell office:value-type="float" office:value="220240014892" calcext:value-type="float">
            <text:p>220240014892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07/2024</text:p>
          </table:table-cell>
          <table:table-cell office:value-type="float" office:value="22024000048" calcext:value-type="float">
            <text:p>220240000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30/07/24. Expte. 352/24. Serv banner en portada digital enlace web mcipal y publicaciones. Mayo 24</text:p>
          </table:table-cell>
        </table:table-row>
        <table:table-row table:style-name="ro1">
          <table:table-cell/>
          <table:table-cell office:value-type="float" office:value="220240014893" calcext:value-type="float">
            <text:p>220240014893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07/2024</text:p>
          </table:table-cell>
          <table:table-cell office:value-type="float" office:value="22024000048" calcext:value-type="float">
            <text:p>220240000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30/07/24. Expte. 352/24. Serv banner en portada digital enlace web mcipal y publicaciones. Marzo 24</text:p>
          </table:table-cell>
        </table:table-row>
        <table:table-row table:style-name="ro1">
          <table:table-cell/>
          <table:table-cell office:value-type="float" office:value="220240014894" calcext:value-type="float">
            <text:p>220240014894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07/2024</text:p>
          </table:table-cell>
          <table:table-cell office:value-type="float" office:value="22024000048" calcext:value-type="float">
            <text:p>220240000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30/07/24. Expte. 352/24. Serv banner en portada digital enlace web mcipal y publicaciones. Abril 24</text:p>
          </table:table-cell>
        </table:table-row>
        <table:table-row table:style-name="ro1">
          <table:table-cell/>
          <table:table-cell office:value-type="float" office:value="220240014907" calcext:value-type="float">
            <text:p>220240014907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07/2024</text:p>
          </table:table-cell>
          <table:table-cell office:value-type="float" office:value="22024000638" calcext:value-type="float">
            <text:p>2202400063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1000" calcext:value-type="float">
            <text:p>1000</text:p>
          </table:table-cell>
          <table:table-cell office:value-type="string" calcext:value-type="string">
            <text:p>JGL 30/07/24. Expte. 1356/24. Promo espacios publicita notici periódi digital. Marzo 24</text:p>
          </table:table-cell>
        </table:table-row>
        <table:table-row table:style-name="ro1">
          <table:table-cell/>
          <table:table-cell office:value-type="float" office:value="220240014908" calcext:value-type="float">
            <text:p>220240014908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07/2024</text:p>
          </table:table-cell>
          <table:table-cell office:value-type="float" office:value="22024000638" calcext:value-type="float">
            <text:p>2202400063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1000" calcext:value-type="float">
            <text:p>1000</text:p>
          </table:table-cell>
          <table:table-cell office:value-type="string" calcext:value-type="string">
            <text:p>JGL 30/07/24. Expte. 1356/24. Promo espacios publicita notici periódi digital. Febrero 24</text:p>
          </table:table-cell>
        </table:table-row>
        <table:table-row table:style-name="ro1">
          <table:table-cell/>
          <table:table-cell office:value-type="float" office:value="220240014909" calcext:value-type="float">
            <text:p>220240014909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07/2024</text:p>
          </table:table-cell>
          <table:table-cell office:value-type="float" office:value="22024000638" calcext:value-type="float">
            <text:p>2202400063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1000" calcext:value-type="float">
            <text:p>1000</text:p>
          </table:table-cell>
          <table:table-cell office:value-type="string" calcext:value-type="string">
            <text:p>JGL 30/07/24. Expte. 1356/24. Promo espacios publicita notici periódi digital. Abril 24</text:p>
          </table:table-cell>
        </table:table-row>
        <table:table-row table:style-name="ro1">
          <table:table-cell/>
          <table:table-cell office:value-type="float" office:value="220240014918" calcext:value-type="float">
            <text:p>220240014918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07/2024</text:p>
          </table:table-cell>
          <table:table-cell office:value-type="float" office:value="22024000648" calcext:value-type="float">
            <text:p>220240006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980.83" calcext:value-type="float">
            <text:p>980,83</text:p>
          </table:table-cell>
          <table:table-cell office:value-type="string" calcext:value-type="string">
            <text:p>JGL 30/07/24. Expte. 1368/24. Divulgación campañas mcipales. Junio 24</text:p>
          </table:table-cell>
        </table:table-row>
        <table:table-row table:style-name="ro1">
          <table:table-cell/>
          <table:table-cell office:value-type="float" office:value="220240014920" calcext:value-type="float">
            <text:p>220240014920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07/2024</text:p>
          </table:table-cell>
          <table:table-cell office:value-type="float" office:value="22024000043" calcext:value-type="float">
            <text:p>22024000043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535" calcext:value-type="float">
            <text:p>535</text:p>
          </table:table-cell>
          <table:table-cell office:value-type="string" calcext:value-type="string">
            <text:p>JGL 30/07/24. Expte. 145/24. Emisión 8 cuñas emisora radio divulga actividad. Junio 24</text:p>
          </table:table-cell>
        </table:table-row>
        <table:table-row table:style-name="ro1">
          <table:table-cell/>
          <table:table-cell office:value-type="float" office:value="220240014932" calcext:value-type="float">
            <text:p>220240014932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07/2024</text:p>
          </table:table-cell>
          <table:table-cell office:value-type="float" office:value="22024000931" calcext:value-type="float">
            <text:p>22024000931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248.05" calcext:value-type="float">
            <text:p>248,05</text:p>
          </table:table-cell>
          <table:table-cell office:value-type="string" calcext:value-type="string">
            <text:p>JGL 30/07/24. Expte. 3048/24. Realiza traducc y locución cuña 20"" en inglés. Junio 24</text:p>
          </table:table-cell>
        </table:table-row>
        <table:table-row table:style-name="ro1">
          <table:table-cell/>
          <table:table-cell office:value-type="float" office:value="220240014954" calcext:value-type="float">
            <text:p>220240014954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07/2024</text:p>
          </table:table-cell>
          <table:table-cell office:value-type="float" office:value="22024000048" calcext:value-type="float">
            <text:p>220240000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30/07/24. Expte. 352/24. Serv un banner en portada digi enlace web mcipal. Junio 24</text:p>
          </table:table-cell>
        </table:table-row>
        <table:table-row table:style-name="ro1">
          <table:table-cell/>
          <table:table-cell office:value-type="float" office:value="220240014955" calcext:value-type="float">
            <text:p>22024001495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07/2024</text:p>
          </table:table-cell>
          <table:table-cell office:value-type="float" office:value="22024000932" calcext:value-type="float">
            <text:p>22024000932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813.2" calcext:value-type="float">
            <text:p>813,2</text:p>
          </table:table-cell>
          <table:table-cell office:value-type="string" calcext:value-type="string">
            <text:p>JGL 30/07/24. Expte. 2536/24. Acuer publi varios even mcipales promo periódi. 07/06/24.</text:p>
          </table:table-cell>
        </table:table-row>
        <table:table-row table:style-name="ro1">
          <table:table-cell/>
          <table:table-cell office:value-type="float" office:value="220240016951" calcext:value-type="float">
            <text:p>220240016951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1/08/2024</text:p>
          </table:table-cell>
          <table:table-cell office:value-type="float" office:value="22024000638" calcext:value-type="float">
            <text:p>2202400063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1000" calcext:value-type="float">
            <text:p>1000</text:p>
          </table:table-cell>
          <table:table-cell office:value-type="string" calcext:value-type="string">
            <text:p>JGL 20/08/24. Expte. 1356/24. Promo espacios publicita noticias periódi digital. Junio 24</text:p>
          </table:table-cell>
        </table:table-row>
        <table:table-row table:style-name="ro1">
          <table:table-cell/>
          <table:table-cell office:value-type="float" office:value="220240016956" calcext:value-type="float">
            <text:p>220240016956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1/08/2024</text:p>
          </table:table-cell>
          <table:table-cell office:value-type="float" office:value="22024000044" calcext:value-type="float">
            <text:p>22024000044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20/08/24. Expte. 249/24. Colabo publici diferen spots o banner redes social. Enero 24</text:p>
          </table:table-cell>
        </table:table-row>
        <table:table-row table:style-name="ro1">
          <table:table-cell/>
          <table:table-cell office:value-type="float" office:value="220240016957" calcext:value-type="float">
            <text:p>220240016957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1/08/2024</text:p>
          </table:table-cell>
          <table:table-cell office:value-type="float" office:value="22024000044" calcext:value-type="float">
            <text:p>22024000044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20/08/24. Expte. 249/24. Colabo publici diferen spots o banner redes social. Febrero 24</text:p>
          </table:table-cell>
        </table:table-row>
        <table:table-row table:style-name="ro1">
          <table:table-cell/>
          <table:table-cell office:value-type="float" office:value="220240016958" calcext:value-type="float">
            <text:p>220240016958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1/08/2024</text:p>
          </table:table-cell>
          <table:table-cell office:value-type="float" office:value="22024000044" calcext:value-type="float">
            <text:p>22024000044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20/08/24. Expte. 249/24. Colabo publici diferen spots o banner redes social. Abril 24</text:p>
          </table:table-cell>
        </table:table-row>
        <table:table-row table:style-name="ro1">
          <table:table-cell/>
          <table:table-cell office:value-type="float" office:value="220240016979" calcext:value-type="float">
            <text:p>220240016979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1/08/2024</text:p>
          </table:table-cell>
          <table:table-cell office:value-type="float" office:value="22024000638" calcext:value-type="float">
            <text:p>2202400063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1000" calcext:value-type="float">
            <text:p>1000</text:p>
          </table:table-cell>
          <table:table-cell office:value-type="string" calcext:value-type="string">
            <text:p>JGL 20/08/24. Expte. 1356/24. Promo espa publici notici periódi digital. Julio 24</text:p>
          </table:table-cell>
        </table:table-row>
        <table:table-row table:style-name="ro1">
          <table:table-cell/>
          <table:table-cell office:value-type="float" office:value="220240017523" calcext:value-type="float">
            <text:p>220240017523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8/08/2024</text:p>
          </table:table-cell>
          <table:table-cell office:value-type="float" office:value="22024000044" calcext:value-type="float">
            <text:p>22024000044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28/08/24. Expte. 249/24. Colabo publici diferen spots o banner redes social. Marzo 24</text:p>
          </table:table-cell>
        </table:table-row>
        <table:table-row table:style-name="ro1">
          <table:table-cell/>
          <table:table-cell office:value-type="float" office:value="220240017524" calcext:value-type="float">
            <text:p>220240017524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8/08/2024</text:p>
          </table:table-cell>
          <table:table-cell office:value-type="float" office:value="22024000044" calcext:value-type="float">
            <text:p>22024000044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28/08/24. Expte. 249/24. Colabo publici diferen spots o banner redes social. Mayo 24</text:p>
          </table:table-cell>
        </table:table-row>
        <table:table-row table:style-name="ro1">
          <table:table-cell/>
          <table:table-cell office:value-type="float" office:value="220240017525" calcext:value-type="float">
            <text:p>22024001752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8/08/2024</text:p>
          </table:table-cell>
          <table:table-cell office:value-type="float" office:value="22024000044" calcext:value-type="float">
            <text:p>22024000044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28/08/24. Expte. 249/24. Colabo publici diferen spots o banner redes social. Junio 24</text:p>
          </table:table-cell>
        </table:table-row>
        <table:table-row table:style-name="ro1">
          <table:table-cell/>
          <table:table-cell office:value-type="float" office:value="220240017526" calcext:value-type="float">
            <text:p>220240017526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8/08/2024</text:p>
          </table:table-cell>
          <table:table-cell office:value-type="float" office:value="22024001923" calcext:value-type="float">
            <text:p>22024001923</text:p>
          </table:table-cell>
          <table:table-cell/>
          <table:table-cell office:value-type="string" calcext:value-type="string">
            <text:p>2024 <text:s text:c="6"/>151 22602</text:p>
          </table:table-cell>
          <table:table-cell office:value-type="float" office:value="599.2" calcext:value-type="float">
            <text:p>599,2</text:p>
          </table:table-cell>
          <table:table-cell office:value-type="string" calcext:value-type="string">
            <text:p>JGL 28/08/24. Expte. 10045/24. Anuncio ordenan, ordenación parce mcipal parc 1. 12/07/24</text:p>
          </table:table-cell>
        </table:table-row>
        <table:table-row table:style-name="ro1">
          <table:table-cell/>
          <table:table-cell office:value-type="float" office:value="220240017533" calcext:value-type="float">
            <text:p>220240017533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8/08/2024</text:p>
          </table:table-cell>
          <table:table-cell office:value-type="float" office:value="22024000043" calcext:value-type="float">
            <text:p>22024000043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535" calcext:value-type="float">
            <text:p>535</text:p>
          </table:table-cell>
          <table:table-cell office:value-type="string" calcext:value-type="string">
            <text:p>JGL 28/08/24. Expte. 145/24. Emisión 8 cuñas emiso radio divulga activi. Julio 24</text:p>
          </table:table-cell>
        </table:table-row>
        <table:table-row table:style-name="ro1">
          <table:table-cell/>
          <table:table-cell office:value-type="float" office:value="220240017534" calcext:value-type="float">
            <text:p>220240017534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8/08/2024</text:p>
          </table:table-cell>
          <table:table-cell office:value-type="float" office:value="22024000648" calcext:value-type="float">
            <text:p>220240006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980.83" calcext:value-type="float">
            <text:p>980,83</text:p>
          </table:table-cell>
          <table:table-cell office:value-type="string" calcext:value-type="string">
            <text:p>JGL 28/08/24. Expte. 1368/24. Divulga campañas mcipales. Julio 24</text:p>
          </table:table-cell>
        </table:table-row>
        <table:table-row table:style-name="ro1">
          <table:table-cell/>
          <table:table-cell office:value-type="float" office:value="220240017538" calcext:value-type="float">
            <text:p>220240017538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8/08/2024</text:p>
          </table:table-cell>
          <table:table-cell office:value-type="float" office:value="22024000931" calcext:value-type="float">
            <text:p>22024000931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248.05" calcext:value-type="float">
            <text:p>248,05</text:p>
          </table:table-cell>
          <table:table-cell office:value-type="string" calcext:value-type="string">
            <text:p>JGL 28/08/24. Expte. 3048/24. Reali traducc y locu cuña 20 en inglés event de interés. Julio 24</text:p>
          </table:table-cell>
        </table:table-row>
        <table:table-row table:style-name="ro1">
          <table:table-cell/>
          <table:table-cell office:value-type="float" office:value="220240017539" calcext:value-type="float">
            <text:p>220240017539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8/08/2024</text:p>
          </table:table-cell>
          <table:table-cell office:value-type="float" office:value="22024000044" calcext:value-type="float">
            <text:p>22024000044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28/08/24. Expte. 249/24. Colabora publici dife spots o banner redes sociales. Julio 24</text:p>
          </table:table-cell>
        </table:table-row>
        <table:table-row table:style-name="ro1">
          <table:table-cell/>
          <table:table-cell office:value-type="float" office:value="220240017541" calcext:value-type="float">
            <text:p>220240017541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8/08/2024</text:p>
          </table:table-cell>
          <table:table-cell office:value-type="float" office:value="22024000048" calcext:value-type="float">
            <text:p>220240000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28/08/24. Expte. 352/24. Serv un banner en portada difi enlace web mcipal y publica. Julio 24</text:p>
          </table:table-cell>
        </table:table-row>
        <table:table-row table:style-name="ro1">
          <table:table-cell/>
          <table:table-cell office:value-type="float" office:value="220240017556" calcext:value-type="float">
            <text:p>220240017556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8/08/2024</text:p>
          </table:table-cell>
          <table:table-cell office:value-type="float" office:value="22024000932" calcext:value-type="float">
            <text:p>22024000932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813.2" calcext:value-type="float">
            <text:p>813,2</text:p>
          </table:table-cell>
          <table:table-cell office:value-type="string" calcext:value-type="string">
            <text:p>JGL 28/08/24. Expte. 2536/24. Acuerdo publici varios even mcipales promo periódi. Julio 24</text:p>
          </table:table-cell>
        </table:table-row>
        <table:table-row table:style-name="ro1">
          <table:table-cell/>
          <table:table-cell office:value-type="float" office:value="220240021449" calcext:value-type="float">
            <text:p>220240021449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16/10/2024</text:p>
          </table:table-cell>
          <table:table-cell office:value-type="float" office:value="22024000043" calcext:value-type="float">
            <text:p>22024000043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535" calcext:value-type="float">
            <text:p>535</text:p>
          </table:table-cell>
          <table:table-cell office:value-type="string" calcext:value-type="string">
            <text:p>JGL 15/10/24. Expte. 145/24. Emisión 8 cuñas emiso radio, divulga activi perío. Agosto 24</text:p>
          </table:table-cell>
        </table:table-row>
        <table:table-row table:style-name="ro1">
          <table:table-cell/>
          <table:table-cell office:value-type="float" office:value="220240021450" calcext:value-type="float">
            <text:p>220240021450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16/10/2024</text:p>
          </table:table-cell>
          <table:table-cell office:value-type="float" office:value="22024000648" calcext:value-type="float">
            <text:p>220240006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980.83" calcext:value-type="float">
            <text:p>980,83</text:p>
          </table:table-cell>
          <table:table-cell office:value-type="string" calcext:value-type="string">
            <text:p>JGL 15/10/24. Expte. 1368/24. Divulga campaña mcipal. Agosto 24</text:p>
          </table:table-cell>
        </table:table-row>
        <table:table-row table:style-name="ro1">
          <table:table-cell/>
          <table:table-cell office:value-type="float" office:value="220240021452" calcext:value-type="float">
            <text:p>220240021452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16/10/2024</text:p>
          </table:table-cell>
          <table:table-cell office:value-type="float" office:value="22024000931" calcext:value-type="float">
            <text:p>22024000931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248.05" calcext:value-type="float">
            <text:p>248,05</text:p>
          </table:table-cell>
          <table:table-cell office:value-type="string" calcext:value-type="string">
            <text:p>JGL 15/10/24. Expte. 3048/24. Realiza traducc y locu cuña 20 en inglés eventos interés. Agosto 24</text:p>
          </table:table-cell>
        </table:table-row>
        <table:table-row table:style-name="ro1">
          <table:table-cell/>
          <table:table-cell office:value-type="float" office:value="220240021454" calcext:value-type="float">
            <text:p>220240021454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16/10/2024</text:p>
          </table:table-cell>
          <table:table-cell office:value-type="float" office:value="22024000933" calcext:value-type="float">
            <text:p>22024000933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642" calcext:value-type="float">
            <text:p>642</text:p>
          </table:table-cell>
          <table:table-cell office:value-type="string" calcext:value-type="string">
            <text:p>JGL 15/10/24. Expte. 2535/24. Eventos mensu mayor relevan periódi edici digital e impresa. 29/08 al 30/08/24</text:p>
          </table:table-cell>
        </table:table-row>
        <table:table-row table:style-name="ro1">
          <table:table-cell/>
          <table:table-cell office:value-type="float" office:value="220240021455" calcext:value-type="float">
            <text:p>22024002145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16/10/2024</text:p>
          </table:table-cell>
          <table:table-cell office:value-type="float" office:value="22024000933" calcext:value-type="float">
            <text:p>22024000933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1070" calcext:value-type="float">
            <text:p>1070</text:p>
          </table:table-cell>
          <table:table-cell office:value-type="string" calcext:value-type="string">
            <text:p>JGL 15/10/24. Expte. 2535/24. Eventos mensu mayor relevan periódi edici digital e impresa. 22/07/24</text:p>
          </table:table-cell>
        </table:table-row>
        <table:table-row table:style-name="ro1">
          <table:table-cell/>
          <table:table-cell office:value-type="float" office:value="220240021458" calcext:value-type="float">
            <text:p>220240021458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16/10/2024</text:p>
          </table:table-cell>
          <table:table-cell office:value-type="float" office:value="22024000932" calcext:value-type="float">
            <text:p>22024000932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813.2" calcext:value-type="float">
            <text:p>813,2</text:p>
          </table:table-cell>
          <table:table-cell office:value-type="string" calcext:value-type="string">
            <text:p>JGL 15/10/24. Expte. 2536/24. Acuer publici varios even mcipales promo periódico. 30/08/24</text:p>
          </table:table-cell>
        </table:table-row>
        <table:table-row table:style-name="ro1">
          <table:table-cell/>
          <table:table-cell office:value-type="float" office:value="220240021460" calcext:value-type="float">
            <text:p>220240021460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16/10/2024</text:p>
          </table:table-cell>
          <table:table-cell office:value-type="float" office:value="22024000048" calcext:value-type="float">
            <text:p>220240000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15/10/24. Expte. 352/24. Serv un banner en porta digi enlace web. Agosto 24.</text:p>
          </table:table-cell>
        </table:table-row>
        <table:table-row table:style-name="ro1">
          <table:table-cell/>
          <table:table-cell office:value-type="float" office:value="220240023256" calcext:value-type="float">
            <text:p>220240023256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5/11/2024</text:p>
          </table:table-cell>
          <table:table-cell office:value-type="float" office:value="22024000648" calcext:value-type="float">
            <text:p>220240006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980.83" calcext:value-type="float">
            <text:p>980,83</text:p>
          </table:table-cell>
          <table:table-cell office:value-type="string" calcext:value-type="string">
            <text:p>JGL 05/11/24. Expte. 1368/24. Divulga campañas mcipales. Septiembre 24.</text:p>
          </table:table-cell>
        </table:table-row>
        <table:table-row table:style-name="ro1">
          <table:table-cell/>
          <table:table-cell office:value-type="float" office:value="220240023260" calcext:value-type="float">
            <text:p>220240023260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5/11/2024</text:p>
          </table:table-cell>
          <table:table-cell office:value-type="float" office:value="22024000043" calcext:value-type="float">
            <text:p>22024000043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535" calcext:value-type="float">
            <text:p>535</text:p>
          </table:table-cell>
          <table:table-cell office:value-type="string" calcext:value-type="string">
            <text:p>JGL 05/11/24. Expte. 145/24. Emisi 8 cuñas emiso radio divulga activi. Septiembre 24.</text:p>
          </table:table-cell>
        </table:table-row>
        <table:table-row table:style-name="ro1">
          <table:table-cell/>
          <table:table-cell office:value-type="float" office:value="220240023263" calcext:value-type="float">
            <text:p>220240023263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5/11/2024</text:p>
          </table:table-cell>
          <table:table-cell office:value-type="float" office:value="22024000638" calcext:value-type="float">
            <text:p>2202400063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1000" calcext:value-type="float">
            <text:p>1000</text:p>
          </table:table-cell>
          <table:table-cell office:value-type="string" calcext:value-type="string">
            <text:p>JGL 05/11/24. Expte. 1356/24. Promo espaci publici notici periódi digital. Septiembre 24</text:p>
          </table:table-cell>
        </table:table-row>
        <table:table-row table:style-name="ro1">
          <table:table-cell/>
          <table:table-cell office:value-type="float" office:value="220240023272" calcext:value-type="float">
            <text:p>220240023272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5/11/2024</text:p>
          </table:table-cell>
          <table:table-cell office:value-type="float" office:value="22024000933" calcext:value-type="float">
            <text:p>22024000933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642" calcext:value-type="float">
            <text:p>642</text:p>
          </table:table-cell>
          <table:table-cell office:value-type="string" calcext:value-type="string">
            <text:p>JGL 05/11/24. Expte. 2535/24. Even mensua mayor releva periódi edic digi. 01/10 al 02/10/24</text:p>
          </table:table-cell>
        </table:table-row>
        <table:table-row table:style-name="ro1">
          <table:table-cell/>
          <table:table-cell office:value-type="float" office:value="220240023277" calcext:value-type="float">
            <text:p>220240023277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5/11/2024</text:p>
          </table:table-cell>
          <table:table-cell office:value-type="float" office:value="22024000933" calcext:value-type="float">
            <text:p>22024000933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1712" calcext:value-type="float">
            <text:p>1712</text:p>
          </table:table-cell>
          <table:table-cell office:value-type="string" calcext:value-type="string">
            <text:p>JGL 05/11/24. Expte. 2535/24. Even mensu relevan periódi edicio digital e impresa. Fies Antonio 24. 05/06 al 07/06/24.</text:p>
          </table:table-cell>
        </table:table-row>
        <table:table-row table:style-name="ro1">
          <table:table-cell/>
          <table:table-cell office:value-type="float" office:value="220240023776" calcext:value-type="float">
            <text:p>220240023776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12/11/2024</text:p>
          </table:table-cell>
          <table:table-cell office:value-type="float" office:value="22024000048" calcext:value-type="float">
            <text:p>220240000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12/11/24. Expte. 352/24. Serv un banner porta digita enlace web mcipal y publicaciones. Septiembre 24</text:p>
          </table:table-cell>
        </table:table-row>
        <table:table-row table:style-name="ro1">
          <table:table-cell/>
          <table:table-cell office:value-type="float" office:value="220240024198" calcext:value-type="float">
            <text:p>220240024198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19/11/2024</text:p>
          </table:table-cell>
          <table:table-cell office:value-type="float" office:value="22024002253" calcext:value-type="float">
            <text:p>22024002253</text:p>
          </table:table-cell>
          <table:table-cell/>
          <table:table-cell office:value-type="string" calcext:value-type="string">
            <text:p>2024 <text:s text:c="6"/>151 22602</text:p>
          </table:table-cell>
          <table:table-cell office:value-type="float" office:value="988.68" calcext:value-type="float">
            <text:p>988,68</text:p>
          </table:table-cell>
          <table:table-cell office:value-type="string" calcext:value-type="string">
            <text:p>JGL 19/11/24. Expte. 12365/24. Anunci ordenan prov orde parce mcipal c/ Antonio Mejías. 13/09/24</text:p>
          </table:table-cell>
        </table:table-row>
        <table:table-row table:style-name="ro1">
          <table:table-cell/>
          <table:table-cell office:value-type="float" office:value="220240024201" calcext:value-type="float">
            <text:p>220240024201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19/11/2024</text:p>
          </table:table-cell>
          <table:table-cell office:value-type="float" office:value="22024002254" calcext:value-type="float">
            <text:p>22024002254</text:p>
          </table:table-cell>
          <table:table-cell/>
          <table:table-cell office:value-type="string" calcext:value-type="string">
            <text:p>2024 <text:s text:c="6"/>151 22602</text:p>
          </table:table-cell>
          <table:table-cell office:value-type="float" office:value="937.32" calcext:value-type="float">
            <text:p>937,32</text:p>
          </table:table-cell>
          <table:table-cell office:value-type="string" calcext:value-type="string">
            <text:p>JGL 19/11/24. Expte. 12366/24. Anun ordenan provi incorpo uso espacio libre parc 20 y 21 Playa Cura. 14/09/24</text:p>
          </table:table-cell>
        </table:table-row>
        <table:table-row table:style-name="ro1">
          <table:table-cell/>
          <table:table-cell office:value-type="float" office:value="220240025713" calcext:value-type="float">
            <text:p>220240025713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3/12/2024</text:p>
          </table:table-cell>
          <table:table-cell office:value-type="float" office:value="22024000931" calcext:value-type="float">
            <text:p>22024000931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248.05" calcext:value-type="float">
            <text:p>248,05</text:p>
          </table:table-cell>
          <table:table-cell office:value-type="string" calcext:value-type="string">
            <text:p>JGL 03/12/24. Expte. 3048/24. Realiza traducc y locu cuña 20 en inglés event interés. Septiembre 24</text:p>
          </table:table-cell>
        </table:table-row>
        <table:table-row table:style-name="ro1">
          <table:table-cell/>
          <table:table-cell office:value-type="float" office:value="220240025719" calcext:value-type="float">
            <text:p>220240025719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3/12/2024</text:p>
          </table:table-cell>
          <table:table-cell office:value-type="float" office:value="22024000648" calcext:value-type="float">
            <text:p>220240006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980.83" calcext:value-type="float">
            <text:p>980,83</text:p>
          </table:table-cell>
          <table:table-cell office:value-type="string" calcext:value-type="string">
            <text:p>JGL 03/12/24. Expte. 1368/24. Divulga campañas mcipales. Octubre 24</text:p>
          </table:table-cell>
        </table:table-row>
        <table:table-row table:style-name="ro1">
          <table:table-cell/>
          <table:table-cell office:value-type="float" office:value="220240025721" calcext:value-type="float">
            <text:p>220240025721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3/12/2024</text:p>
          </table:table-cell>
          <table:table-cell office:value-type="float" office:value="22024000043" calcext:value-type="float">
            <text:p>22024000043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535" calcext:value-type="float">
            <text:p>535</text:p>
          </table:table-cell>
          <table:table-cell office:value-type="string" calcext:value-type="string">
            <text:p>JGL 03/12/24. Expte. 145/24. Emisi 8 años cuñas emisora radio divulga activi. Octubre 24.</text:p>
          </table:table-cell>
        </table:table-row>
        <table:table-row table:style-name="ro1">
          <table:table-cell/>
          <table:table-cell office:value-type="float" office:value="220240025722" calcext:value-type="float">
            <text:p>220240025722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3/12/2024</text:p>
          </table:table-cell>
          <table:table-cell office:value-type="float" office:value="22024000638" calcext:value-type="float">
            <text:p>2202400063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1000" calcext:value-type="float">
            <text:p>1000</text:p>
          </table:table-cell>
          <table:table-cell office:value-type="string" calcext:value-type="string">
            <text:p>JGL 03/12/24. Expte. 1356/24. Promo espacio publici noticia periódi digital. Octubre 24</text:p>
          </table:table-cell>
        </table:table-row>
        <table:table-row table:style-name="ro1">
          <table:table-cell/>
          <table:table-cell office:value-type="float" office:value="220240025725" calcext:value-type="float">
            <text:p>22024002572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3/12/2024</text:p>
          </table:table-cell>
          <table:table-cell office:value-type="float" office:value="22024000931" calcext:value-type="float">
            <text:p>22024000931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248.05" calcext:value-type="float">
            <text:p>248,05</text:p>
          </table:table-cell>
          <table:table-cell office:value-type="string" calcext:value-type="string">
            <text:p>JGL 03/12/24. Expte. 3048/24. Reali traducc y locuci cuña 20 inglés event interés. Octubre 24</text:p>
          </table:table-cell>
        </table:table-row>
        <table:table-row table:style-name="ro1">
          <table:table-cell/>
          <table:table-cell office:value-type="float" office:value="220240025726" calcext:value-type="float">
            <text:p>220240025726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3/12/2024</text:p>
          </table:table-cell>
          <table:table-cell office:value-type="float" office:value="22024002407" calcext:value-type="float">
            <text:p>22024002407</text:p>
          </table:table-cell>
          <table:table-cell/>
          <table:table-cell office:value-type="string" calcext:value-type="string">
            <text:p>2024 <text:s text:c="6"/>151 22602</text:p>
          </table:table-cell>
          <table:table-cell office:value-type="float" office:value="937.32" calcext:value-type="float">
            <text:p>937,32</text:p>
          </table:table-cell>
          <table:table-cell office:value-type="string" calcext:value-type="string">
            <text:p>JGL 03/12/24. Expte. 14645/24. Publi modifi NN.SS. prolonga C/ El Drago en Mogán. 16/10/24</text:p>
          </table:table-cell>
        </table:table-row>
        <table:table-row table:style-name="ro1">
          <table:table-cell/>
          <table:table-cell office:value-type="float" office:value="220240025737" calcext:value-type="float">
            <text:p>220240025737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3/12/2024</text:p>
          </table:table-cell>
          <table:table-cell office:value-type="float" office:value="22024002555" calcext:value-type="float">
            <text:p>22024002555</text:p>
          </table:table-cell>
          <table:table-cell/>
          <table:table-cell office:value-type="string" calcext:value-type="string">
            <text:p>2024 <text:s text:c="6"/>151 22602</text:p>
          </table:table-cell>
          <table:table-cell office:value-type="float" office:value="988.68" calcext:value-type="float">
            <text:p>988,68</text:p>
          </table:table-cell>
          <table:table-cell office:value-type="string" calcext:value-type="string">
            <text:p>JGL 03/12/24. Expte. 15650/24. Ser publi aproba inicial MM.NN.SS Mogán. 01/11/24</text:p>
          </table:table-cell>
        </table:table-row>
        <table:table-row table:style-name="ro1">
          <table:table-cell/>
          <table:table-cell office:value-type="float" office:value="220240025738" calcext:value-type="float">
            <text:p>220240025738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3/12/2024</text:p>
          </table:table-cell>
          <table:table-cell office:value-type="float" office:value="22024000638" calcext:value-type="float">
            <text:p>2202400063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1000" calcext:value-type="float">
            <text:p>1000</text:p>
          </table:table-cell>
          <table:table-cell office:value-type="string" calcext:value-type="string">
            <text:p>JGL 03/12/24. Expte. 1356/24. Promo espacio publi notici periódi digital. Agosto 24</text:p>
          </table:table-cell>
        </table:table-row>
        <table:table-row table:style-name="ro1">
          <table:table-cell/>
          <table:table-cell office:value-type="float" office:value="220240027880" calcext:value-type="float">
            <text:p>220240027880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7/12/2024</text:p>
          </table:table-cell>
          <table:table-cell office:value-type="float" office:value="22024000932" calcext:value-type="float">
            <text:p>22024000932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813.2" calcext:value-type="float">
            <text:p>813,2</text:p>
          </table:table-cell>
          <table:table-cell office:value-type="string" calcext:value-type="string">
            <text:p>JGL 26/12/24. Expte. 2536/24. Acuer publi varios even mcipal promo periódi.. 01/10/24</text:p>
          </table:table-cell>
        </table:table-row>
        <table:table-row table:style-name="ro1">
          <table:table-cell/>
          <table:table-cell office:value-type="float" office:value="220240027893" calcext:value-type="float">
            <text:p>220240027893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7/12/2024</text:p>
          </table:table-cell>
          <table:table-cell office:value-type="float" office:value="22024000933" calcext:value-type="float">
            <text:p>22024000933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1070" calcext:value-type="float">
            <text:p>1070</text:p>
          </table:table-cell>
          <table:table-cell office:value-type="string" calcext:value-type="string">
            <text:p>JGL 26/12/24. Expte. 2535/24. Even mensual relevan periódi edicio digita e impreso. Feria Atún 24. 21/11/24</text:p>
          </table:table-cell>
        </table:table-row>
        <table:table-row table:style-name="ro1">
          <table:table-cell/>
          <table:table-cell office:value-type="float" office:value="220240027932" calcext:value-type="float">
            <text:p>220240027932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7/12/2024</text:p>
          </table:table-cell>
          <table:table-cell office:value-type="float" office:value="22024000043" calcext:value-type="float">
            <text:p>22024000043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535" calcext:value-type="float">
            <text:p>535</text:p>
          </table:table-cell>
          <table:table-cell office:value-type="string" calcext:value-type="string">
            <text:p>JGL 26/12/24. Expte. 145/24. Emisi ocho cuñas emiso radio divulga actividad. Noviembre 24</text:p>
          </table:table-cell>
        </table:table-row>
        <table:table-row table:style-name="ro1">
          <table:table-cell/>
          <table:table-cell office:value-type="float" office:value="220240027945" calcext:value-type="float">
            <text:p>22024002794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7/12/2024</text:p>
          </table:table-cell>
          <table:table-cell office:value-type="float" office:value="22024000648" calcext:value-type="float">
            <text:p>220240006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980.83" calcext:value-type="float">
            <text:p>980,83</text:p>
          </table:table-cell>
          <table:table-cell office:value-type="string" calcext:value-type="string">
            <text:p>JGL 26/12/24. Expte. 1368/24. Divulga campaña mcipales. Noviembre 24</text:p>
          </table:table-cell>
        </table:table-row>
        <table:table-row table:style-name="ro1">
          <table:table-cell/>
          <table:table-cell office:value-type="float" office:value="220240027950" calcext:value-type="float">
            <text:p>220240027950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7/12/2024</text:p>
          </table:table-cell>
          <table:table-cell office:value-type="float" office:value="22024000933" calcext:value-type="float">
            <text:p>22024000933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1712" calcext:value-type="float">
            <text:p>1712</text:p>
          </table:table-cell>
          <table:table-cell office:value-type="string" calcext:value-type="string">
            <text:p>JGL 26/12/24. Expte. 2535/24. Even mensu mayor releva periódi edici digital e impreso. 28/11 al 29/11/24.</text:p>
          </table:table-cell>
        </table:table-row>
        <table:table-row table:style-name="ro1">
          <table:table-cell/>
          <table:table-cell office:value-type="float" office:value="220240027955" calcext:value-type="float">
            <text:p>22024002795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7/12/2024</text:p>
          </table:table-cell>
          <table:table-cell office:value-type="float" office:value="22024000048" calcext:value-type="float">
            <text:p>220240000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321" calcext:value-type="float">
            <text:p>321</text:p>
          </table:table-cell>
          <table:table-cell office:value-type="string" calcext:value-type="string">
            <text:p>JGL 26/12/24. Expte. 352/24. Serv un banner en porta digital enlac web mcipal y publi. Noviembre 24</text:p>
          </table:table-cell>
        </table:table-row>
        <table:table-row table:style-name="ro1">
          <table:table-cell/>
          <table:table-cell office:value-type="float" office:value="220240027970" calcext:value-type="float">
            <text:p>220240027970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7/12/2024</text:p>
          </table:table-cell>
          <table:table-cell office:value-type="float" office:value="22024000638" calcext:value-type="float">
            <text:p>2202400063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1000" calcext:value-type="float">
            <text:p>1000</text:p>
          </table:table-cell>
          <table:table-cell office:value-type="string" calcext:value-type="string">
            <text:p>JGL 26/12/24. Expte. 1356/24. Promo espaci publici notici periódi digital. Noviembre 24</text:p>
          </table:table-cell>
        </table:table-row>
        <table:table-row table:style-name="ro1">
          <table:table-cell/>
          <table:table-cell office:value-type="float" office:value="220240027979" calcext:value-type="float">
            <text:p>220240027979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7/12/2024</text:p>
          </table:table-cell>
          <table:table-cell office:value-type="float" office:value="22024000932" calcext:value-type="float">
            <text:p>22024000932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813.2" calcext:value-type="float">
            <text:p>813,2</text:p>
          </table:table-cell>
          <table:table-cell office:value-type="string" calcext:value-type="string">
            <text:p>JGL 26/12/24. Expte. 2536/24. Acuer publi varios even mcipal promo periódi.. 29/11/24.</text:p>
          </table:table-cell>
        </table:table-row>
        <table:table-row table:style-name="ro1">
          <table:table-cell/>
          <table:table-cell office:value-type="float" office:value="220240027980" calcext:value-type="float">
            <text:p>220240027980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7/12/2024</text:p>
          </table:table-cell>
          <table:table-cell office:value-type="float" office:value="22024000932" calcext:value-type="float">
            <text:p>22024000932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535" calcext:value-type="float">
            <text:p>535</text:p>
          </table:table-cell>
          <table:table-cell office:value-type="string" calcext:value-type="string">
            <text:p>JGL 26/12/24. Expte. 2536/24. Acuer publi varios even mcipal promo periódi. 25/11/24</text:p>
          </table:table-cell>
        </table:table-row>
        <table:table-row table:style-name="ro1">
          <table:table-cell/>
          <table:table-cell office:value-type="float" office:value="220240028515" calcext:value-type="float">
            <text:p>22024002851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12/2024</text:p>
          </table:table-cell>
          <table:table-cell office:value-type="float" office:value="22024000648" calcext:value-type="float">
            <text:p>22024000648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980.83" calcext:value-type="float">
            <text:p>980,83</text:p>
          </table:table-cell>
          <table:table-cell office:value-type="string" calcext:value-type="string">
            <text:p>JGL 09/01/25. Expte. 1368/24. Divulga campaña mcipal. Diciembre 24</text:p>
          </table:table-cell>
        </table:table-row>
        <table:table-row table:style-name="ro1">
          <table:table-cell/>
          <table:table-cell office:value-type="float" office:value="220240028621" calcext:value-type="float">
            <text:p>220240028621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1/12/2024</text:p>
          </table:table-cell>
          <table:table-cell office:value-type="float" office:value="22024002360" calcext:value-type="float">
            <text:p>22024002360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712.62" calcext:value-type="float">
            <text:p>712,62</text:p>
          </table:table-cell>
          <table:table-cell office:value-type="string" calcext:value-type="string">
            <text:p>JGL 14.01.25. Expte. 10190/24. Serv emisión 100 cuñas campaña promo Oct a Dic 24. Octubre 24</text:p>
          </table:table-cell>
        </table:table-row>
        <table:table-row table:style-name="ro1">
          <table:table-cell/>
          <table:table-cell office:value-type="float" office:value="220240028645" calcext:value-type="float">
            <text:p>22024002864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1/12/2024</text:p>
          </table:table-cell>
          <table:table-cell office:value-type="float" office:value="22024000932" calcext:value-type="float">
            <text:p>22024000932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813.2" calcext:value-type="float">
            <text:p>813,2</text:p>
          </table:table-cell>
          <table:table-cell office:value-type="string" calcext:value-type="string">
            <text:p>JGL 14.01.25. Expte 2536/2024. Anuncio 7ª Feria del Atún y el Mar, 21.11.24.</text:p>
          </table:table-cell>
        </table:table-row>
        <table:table-row table:style-name="ro1">
          <table:table-cell/>
          <table:table-cell office:value-type="float" office:value="220240028683" calcext:value-type="float">
            <text:p>220240028683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1/12/2024</text:p>
          </table:table-cell>
          <table:table-cell office:value-type="float" office:value="22024000931" calcext:value-type="float">
            <text:p>22024000931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248.05" calcext:value-type="float">
            <text:p>248,05</text:p>
          </table:table-cell>
          <table:table-cell office:value-type="string" calcext:value-type="string">
            <text:p>JGL 14.01.25. Expte. 3048/24. Realiza traducc y locu cuña 20 en inglés even interés. Noviembre 24</text:p>
          </table:table-cell>
        </table:table-row>
        <table:table-row table:style-name="ro1">
          <table:table-cell/>
          <table:table-cell office:value-type="float" office:value="220240028692" calcext:value-type="float">
            <text:p>220240028692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1/12/2024</text:p>
          </table:table-cell>
          <table:table-cell office:value-type="float" office:value="22024002360" calcext:value-type="float">
            <text:p>22024002360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713.33" calcext:value-type="float">
            <text:p>713,33</text:p>
          </table:table-cell>
          <table:table-cell office:value-type="string" calcext:value-type="string">
            <text:p>JGL 14.01.25. Expte. 10190/24. Serv emisi 100 cuñas campa promo oct-dic 24. Noviembre 24</text:p>
          </table:table-cell>
        </table:table-row>
        <table:table-row table:style-name="ro1">
          <table:table-cell/>
          <table:table-cell office:value-type="float" office:value="220240028700" calcext:value-type="float">
            <text:p>220240028700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1/12/2024</text:p>
          </table:table-cell>
          <table:table-cell office:value-type="float" office:value="22024002998" calcext:value-type="float">
            <text:p>22024002998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1113.44" calcext:value-type="float">
            <text:p>1113,44</text:p>
          </table:table-cell>
          <table:table-cell office:value-type="string" calcext:value-type="string">
            <text:p>JGL 14.01.25. Expte 18761/2024. Servicio impresión pvc, gran formato vinilo 26.12.24</text:p>
          </table:table-cell>
        </table:table-row>
        <table:table-row table:style-name="ro1">
          <table:table-cell/>
          <table:table-cell office:value-type="float" office:value="220240028925" calcext:value-type="float">
            <text:p>22024002892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1/12/2024</text:p>
          </table:table-cell>
          <table:table-cell office:value-type="float" office:value="22024000043" calcext:value-type="float">
            <text:p>22024000043</text:p>
          </table:table-cell>
          <table:table-cell/>
          <table:table-cell office:value-type="string" calcext:value-type="string">
            <text:p>2024 <text:s text:c="6"/>920 22602</text:p>
          </table:table-cell>
          <table:table-cell office:value-type="float" office:value="535" calcext:value-type="float">
            <text:p>535</text:p>
          </table:table-cell>
          <table:table-cell office:value-type="string" calcext:value-type="string">
            <text:p>JGL 21.01.25. Expte. 145/24. Emisi 8 cuñas emiso radio divulga activi. Diciembre 24</text:p>
          </table:table-cell>
        </table:table-row>
        <table:table-row table:style-name="ro1">
          <table:table-cell/>
          <table:table-cell office:value-type="float" office:value="220240028926" calcext:value-type="float">
            <text:p>220240028926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1/12/2024</text:p>
          </table:table-cell>
          <table:table-cell office:value-type="float" office:value="22024000933" calcext:value-type="float">
            <text:p>22024000933</text:p>
          </table:table-cell>
          <table:table-cell/>
          <table:table-cell office:value-type="string" calcext:value-type="string">
            <text:p>2024 <text:s text:c="6"/>432 22602</text:p>
          </table:table-cell>
          <table:table-cell office:value-type="float" office:value="642" calcext:value-type="float">
            <text:p>642</text:p>
          </table:table-cell>
          <table:table-cell office:value-type="string" calcext:value-type="string">
            <text:p>JGL 21.01.25. Expte. 2535/24. Even mensua mayor relevan periódi. 27/12 a 28/12/24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2-1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5-02-11T10:25:17.117000000</dc:date>
    <meta:editing-duration>PT1M11S</meta:editing-duration>
    <meta:editing-cycles>1</meta:editing-cycles>
    <meta:document-statistic meta:table-count="1" meta:cell-count="740" meta:object-count="0"/>
    <meta:generator>LibreOffice/24.8.4.2$Windows_X86_64 LibreOffice_project/bb3cfa12c7b1bf994ecc5649a80400d06cd71002</meta:generator>
  </office:meta>
</office:document-meta>
</file>