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ArialMT" svg:font-family="ArialMT, sans-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text-properties style:font-name="Arial" fo:font-weight="normal" style:font-weight-asian="normal" style:font-name-complex="Arial Narrow" style:font-style-complex="italic"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3" style:family="paragraph" style:parent-style-name="Text_20_body">
      <style:paragraph-properties fo:text-align="justify" style:justify-single-word="false"/>
    </style:style>
    <style:style style:name="P14" style:family="paragraph" style:parent-style-name="Text_20_body">
      <style:paragraph-properties fo:text-align="justify" style:justify-single-word="false"/>
      <style:text-properties fo:color="#000000" style:font-name="Arial" fo:font-size="10pt" style:font-size-asian="10pt" style:font-size-complex="10pt"/>
    </style:style>
    <style:style style:name="P15" style:family="paragraph" style:parent-style-name="Text_20_body">
      <style:text-properties style:font-name="Arial" fo:font-size="10pt" style:font-size-asian="10pt" style:font-size-complex="10pt"/>
    </style:style>
    <style:style style:name="P16" style:family="paragraph" style:parent-style-name="Text_20_body">
      <style:paragraph-properties fo:text-align="justify" style:justify-single-word="false"/>
      <style:text-properties style:font-name="Arial" fo:font-size="10pt" style:font-size-asian="10pt" style:font-size-complex="10pt"/>
    </style:style>
    <style:style style:name="P17" style:family="paragraph" style:parent-style-name="Text_20_body">
      <style:paragraph-properties fo:margin-top="0cm" fo:margin-bottom="0cm" fo:text-align="justify" style:justify-single-word="false" fo:orphans="2" fo:widows="2"/>
    </style:style>
    <style:style style:name="P18"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19" style:family="paragraph" style:parent-style-name="Text_20_body">
      <style:paragraph-properties fo:margin-top="0cm" fo:margin-bottom="0cm" fo:text-align="justify" style:justify-single-word="false" fo:orphans="2" fo:widows="2"/>
      <style:text-properties fo:font-variant="normal" fo:text-transform="none" style:font-name="Arial" fo:font-size="10pt" fo:font-style="normal" fo:background-color="transparent" style:font-size-asian="10pt" style:font-size-complex="10pt"/>
    </style:style>
    <style:style style:name="P20" style:family="paragraph" style:parent-style-name="Text_20_body">
      <style:paragraph-properties fo:margin-left="1.251cm" fo:margin-right="1.251cm" fo:margin-top="0cm" fo:margin-bottom="0cm" fo:text-align="justify" style:justify-single-word="false" fo:text-indent="0cm" style:auto-text-indent="false"/>
      <style:text-properties style:font-name="Arial" fo:font-size="10pt" style:font-size-asian="10pt" style:font-size-complex="10pt"/>
    </style:style>
    <style:style style:name="P21"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22" style:family="paragraph" style:parent-style-name="Text_20_body">
      <style:paragraph-properties fo:margin-left="1.251cm" fo:margin-right="1.251cm" fo:margin-top="0cm" fo:margin-bottom="0cm" fo:text-align="center" style:justify-single-word="false" fo:text-indent="0cm" style:auto-text-indent="false"/>
      <style:text-properties style:font-name="Arial" fo:font-size="10pt" style:font-size-asian="10pt" style:font-size-complex="10pt"/>
    </style:style>
    <style:style style:name="P23" style:family="paragraph" style:parent-style-name="Text_20_body">
      <style:paragraph-properties fo:margin-left="1.251cm" fo:margin-right="1.251cm" fo:margin-top="0cm" fo:margin-bottom="0cm" fo:text-align="center" style:justify-single-word="false" fo:orphans="2" fo:widows="2" fo:text-indent="0cm" style:auto-text-indent="false"/>
      <style:text-properties style:font-name="Arial" fo:font-size="10pt" style:font-size-asian="10pt" style:font-size-complex="10pt"/>
    </style:style>
    <style:style style:name="P24" style:family="paragraph" style:parent-style-name="Text_20_body">
      <style:paragraph-properties fo:margin-left="1.251cm" fo:margin-right="1.251cm" fo:margin-top="0cm" fo:margin-bottom="0.21cm" fo:text-align="justify" style:justify-single-word="false" fo:orphans="2" fo:widows="2" fo:text-indent="0cm" style:auto-text-indent="false"/>
      <style:text-properties style:font-name="Arial" fo:font-size="10pt" style:font-size-asian="10pt" style:font-size-complex="10pt"/>
    </style:style>
    <style:style style:name="P25" style:family="paragraph" style:parent-style-name="Text_20_body">
      <style:paragraph-properties fo:margin-left="0cm" fo:margin-right="0cm" fo:text-indent="1.323cm" style:auto-text-indent="false"/>
      <style:text-properties style:font-name="Arial" fo:font-size="10pt" style:font-size-asian="10pt" style:font-size-complex="10pt"/>
    </style:style>
    <style:style style:name="P26" style:family="paragraph" style:parent-style-name="Text_20_body">
      <style:paragraph-properties fo:margin-left="0cm" fo:margin-right="0cm" fo:text-align="justify" style:justify-single-word="false" fo:text-indent="1.323cm" style:auto-text-indent="false"/>
      <style:text-properties style:font-name="Arial" fo:font-size="10pt" style:font-size-asian="10pt" style:font-size-complex="10pt"/>
    </style:style>
    <style:style style:name="P27" style:family="paragraph" style:parent-style-name="Text_20_body" style:list-style-name="L1">
      <style:paragraph-properties fo:margin-left="1.251cm" fo:margin-right="1.251cm" fo:text-align="justify" style:justify-single-word="false" fo:text-indent="0cm" style:auto-text-indent="false"/>
      <style:text-properties style:font-name="Arial" fo:font-size="10pt" style:font-size-asian="10pt" style:font-size-complex="10pt"/>
    </style:style>
    <style:style style:name="P28" style:family="paragraph" style:parent-style-name="Text_20_body" style:list-style-name="L2">
      <style:paragraph-properties fo:margin-left="1.251cm" fo:margin-right="1.251cm" fo:text-align="justify" style:justify-single-word="false" fo:text-indent="0cm" style:auto-text-indent="false"/>
      <style:text-properties style:font-name="Arial" fo:font-size="10pt" style:font-size-asian="10pt" style:font-size-complex="10pt"/>
    </style:style>
    <style:style style:name="P29" style:family="paragraph" style:parent-style-name="Text_20_body" style:list-style-name="L3">
      <style:paragraph-properties fo:margin-left="1.251cm" fo:margin-right="1.251cm" fo:text-align="justify" style:justify-single-word="false" fo:text-indent="0cm" style:auto-text-indent="false"/>
      <style:text-properties style:font-name="Arial" fo:font-size="10pt" style:font-size-asian="10pt" style:font-size-complex="10pt"/>
    </style:style>
    <style:style style:name="P30" style:family="paragraph" style:parent-style-name="Text_20_body" style:list-style-name="L4">
      <style:paragraph-properties fo:margin-left="0cm" fo:margin-right="0cm" fo:text-align="justify" style:justify-single-word="false" fo:orphans="2" fo:widows="2" fo:text-indent="1.323cm" style:auto-text-indent="false"/>
      <style:text-properties style:font-name="Arial" fo:font-size="10pt" style:font-size-asian="10pt" style:font-size-complex="10pt"/>
    </style:style>
    <style:style style:name="P31" style:family="paragraph" style:parent-style-name="Text_20_body" style:list-style-name="L5">
      <style:paragraph-properties fo:margin-left="0cm" fo:margin-right="1.251cm" fo:margin-top="0.101cm" fo:margin-bottom="0.101cm" fo:text-align="justify" style:justify-single-word="false" fo:orphans="2" fo:widows="2" fo:text-indent="0cm" style:auto-text-indent="false"/>
      <style:text-properties style:font-name="Arial" fo:font-size="10pt" style:font-size-asian="10pt" style:font-size-complex="10pt"/>
    </style:style>
    <style:style style:name="P32" style:family="paragraph" style:parent-style-name="Text_20_body">
      <style:paragraph-properties fo:margin-top="0cm" fo:margin-bottom="0cm" fo:text-align="justify" style:justify-single-word="false" fo:orphans="2" fo:widows="2"/>
      <style:text-properties fo:font-variant="normal" fo:text-transform="none" fo:color="#111111" style:font-name="Arial" fo:font-size="10pt" fo:font-style="normal" fo:font-weight="normal" fo:background-color="transparent" style:font-size-asian="10pt" style:font-size-complex="10pt"/>
    </style:style>
    <style:style style:name="P3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34" style:family="paragraph" style:parent-style-name="Standard" style:master-page-name="MP0">
      <style:paragraph-properties fo:text-align="justify" style:justify-single-word="false" style:page-number="auto" fo:break-before="page"/>
      <style:text-properties style:font-name="Arial" fo:font-weight="bold" style:font-weight-asian="bold" style:font-name-complex="Arial Narrow" style:font-style-complex="italic"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style>
    <style:style style:name="T6" style:family="text">
      <style:text-properties fo:font-weight="normal" style:font-weight-asian="normal" style:font-name-complex="Arial Narrow" style:font-style-complex="italic" style:font-weight-complex="normal"/>
    </style:style>
    <style:style style:name="T7" style:family="text">
      <style:text-properties fo:font-weight="normal" style:font-weight-asian="normal" style:font-weight-complex="normal"/>
    </style:style>
    <style:style style:name="T8" style:family="text">
      <style:text-properties fo:font-size="10pt" style:font-size-asian="10pt" style:font-size-complex="10pt"/>
    </style:style>
    <style:style style:name="T9" style:family="text">
      <style:text-properties fo:font-size="10pt" fo:font-weight="bold" style:font-size-asian="10pt" style:font-weight-asian="bold" style:font-size-complex="10pt" style:font-weight-complex="bold"/>
    </style:style>
    <style:style style:name="T10" style:family="text">
      <style:text-properties fo:font-size="10pt" fo:font-weight="normal" style:font-size-asian="10pt" style:font-weight-asian="normal" style:font-size-complex="10pt" style:font-weight-complex="normal"/>
    </style:style>
    <style:style style:name="T11" style:family="text">
      <style:text-properties fo:color="#000000"/>
    </style:style>
    <style:style style:name="T12" style:family="text">
      <style:text-properties fo:color="#000000" style:font-name="Arial" fo:font-size="10pt" fo:background-color="transparent" style:font-size-asian="10pt" style:font-size-complex="10pt"/>
    </style:style>
    <style:style style:name="T13" style:family="text">
      <style:text-properties fo:color="#000000" fo:font-style="italic" fo:font-weight="normal" fo:background-color="transparent"/>
    </style:style>
    <style:style style:name="T14" style:family="text">
      <style:text-properties fo:color="#000000" fo:font-style="italic" fo:background-color="transparent"/>
    </style:style>
    <style:style style:name="T15" style:family="text">
      <style:text-properties fo:font-variant="normal" fo:text-transform="none" fo:color="#000000" style:font-name="Arial" fo:font-size="10pt" fo:font-style="normal" fo:font-weight="normal" fo:background-color="transparent" style:font-size-asian="10pt" style:font-size-complex="10pt"/>
    </style:style>
    <style:style style:name="T16" style:family="text">
      <style:text-properties fo:font-variant="normal" fo:text-transform="none" fo:color="#000000" style:font-name="Arial" fo:font-size="10pt" fo:background-color="transparent" style:font-size-asian="10pt" style:font-size-complex="10pt"/>
    </style:style>
    <style:style style:name="T17" style:family="text">
      <style:text-properties fo:font-variant="normal" fo:text-transform="none" fo:color="#000000" fo:font-style="normal" fo:font-weight="bold" fo:background-color="transparent"/>
    </style:style>
    <style:style style:name="T18" style:family="text">
      <style:text-properties fo:font-variant="normal" fo:text-transform="none" fo:color="#000000" fo:font-style="normal" fo:font-weight="normal" fo:background-color="transparent"/>
    </style:style>
    <style:style style:name="T19" style:family="text">
      <style:text-properties fo:font-variant="normal" fo:text-transform="none" fo:color="#000000" fo:font-style="normal" style:text-underline-style="solid" style:text-underline-width="auto" style:text-underline-color="font-color" fo:font-weight="normal" fo:background-color="transparent"/>
    </style:style>
    <style:style style:name="T20" style:family="text">
      <style:text-properties fo:font-variant="normal" fo:text-transform="none" fo:color="#000000" fo:font-style="italic" fo:font-weight="normal" fo:background-color="transparent"/>
    </style:style>
    <style:style style:name="T21" style:family="text">
      <style:text-properties fo:font-variant="normal" fo:text-transform="none" fo:color="#000000" fo:letter-spacing="-0.007cm" fo:font-style="normal" fo:font-weight="bold" fo:background-color="transparent"/>
    </style:style>
    <style:style style:name="T22" style:family="text">
      <style:text-properties fo:font-variant="normal" fo:text-transform="none" fo:color="#111111" style:font-name="Arial" fo:font-size="10pt" fo:font-style="normal" fo:font-weight="normal" fo:background-color="transparent" style:font-size-asian="10pt" style:font-size-complex="10pt"/>
    </style:style>
    <style:style style:name="T23" style:family="text">
      <style:text-properties fo:font-variant="normal" fo:text-transform="none" fo:color="#111111" fo:font-style="italic" fo:font-weight="normal" fo:background-color="transparent"/>
    </style:style>
    <style:style style:name="T24" style:family="text">
      <style:text-properties fo:font-variant="normal" fo:text-transform="none" fo:color="#111111" fo:font-style="normal" fo:font-weight="normal" fo:background-color="transparent"/>
    </style:style>
    <style:style style:name="T25" style:family="text">
      <style:text-properties fo:font-variant="normal" fo:text-transform="none" fo:color="#000081" style:font-name="Arial" fo:font-size="10pt" fo:font-style="normal" style:text-underline-style="solid" style:text-underline-width="auto" style:text-underline-color="font-color" fo:font-weight="normal" fo:background-color="transparent" style:font-size-asian="10pt" style:font-size-complex="10pt"/>
    </style:style>
    <style:style style:name="T26" style:family="text">
      <style:text-properties fo:font-variant="normal" fo:text-transform="none" fo:font-style="normal" fo:font-weight="normal" fo:background-color="transparent"/>
    </style:style>
    <style:style style:name="T27" style:family="text">
      <style:text-properties fo:font-variant="normal" fo:text-transform="none" fo:font-style="normal" fo:background-color="transparent"/>
    </style:style>
    <style:style style:name="T28" style:family="text">
      <style:text-properties fo:font-variant="normal" fo:text-transform="none" fo:font-style="normal" fo:font-weight="bold" fo:background-color="transparent"/>
    </style:style>
    <style:style style:name="T29" style:family="text">
      <style:text-properties fo:font-variant="normal" fo:text-transform="none" fo:letter-spacing="normal" fo:font-style="italic" fo:font-weight="bold" fo:background-color="transparent"/>
    </style:style>
    <style:style style:name="T30" style:family="text">
      <style:text-properties fo:font-variant="normal" fo:text-transform="none" fo:background-color="transparent"/>
    </style:style>
    <style:style style:name="T31" style:family="text">
      <style:text-properties fo:color="#111111" fo:font-style="italic" fo:background-color="transparent"/>
    </style:style>
    <style:style style:name="T32" style:family="text">
      <style:text-properties fo:color="#111111" fo:letter-spacing="-0.007cm" fo:font-style="italic" fo:background-color="transparent"/>
    </style:style>
    <style:style style:name="T33"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34" style:family="text">
      <style:text-properties style:font-name="Arial" fo:font-size="10pt" style:text-underline-style="solid" style:text-underline-width="auto" style:text-underline-color="font-color" style:font-name-asian="Times New Roman" style:font-size-asian="10pt" style:font-size-complex="10pt"/>
    </style:style>
    <style:style style:name="T35" style:family="text">
      <style:text-properties style:font-name="Arial" fo:font-size="10pt" style:font-size-asian="10pt" style:font-size-complex="10pt"/>
    </style:style>
    <style:style style:name="T36" style:family="text">
      <style:text-properties fo:font-style="italic" fo:font-weight="bold" fo:background-color="transparent"/>
    </style:style>
    <style:style style:name="T37" style:family="text">
      <style:text-properties fo:font-style="italic" fo:background-color="transparent"/>
    </style:style>
    <style:style style:name="T38" style:family="text">
      <style:text-properties fo:font-style="italic" fo:font-weight="normal" fo:background-color="transparent"/>
    </style:style>
    <style:style style:name="T39" style:family="text">
      <style:text-properties fo:letter-spacing="-0.007cm" fo:font-style="italic" fo:background-color="transparent"/>
    </style:style>
    <style:style style:name="T40" style:family="text">
      <style:text-properties fo:letter-spacing="-0.007cm" fo:font-style="italic" fo:font-weight="bold" fo:background-color="transparen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text:tab/>DON SALVADOR ÁLVAREZ LEÓN, SECRETARIO GENERAL ACCIDENTAL DEL ILUSTRE AYUNTAMIENTO DE MOGÁN (LAS PALMAS).</text:p>
      <text:p text:style-name="P11"/>
      <text:p text:style-name="P12"><text:span text:style-name="T3">CERTIFICA:</text:span><text:span text:style-name="T7"> </text:span><text:span text:style-name="T10">Que el </text:span><text:span text:style-name="T9">Pleno Municipal</text:span><text:span text:style-name="T10">, en</text:span><text:span text:style-name="T8"> sesión </text:span><text:span text:style-name="T9">Ordinaria </text:span><text:span text:style-name="T10"><text:s/>cel</text:span><text:span text:style-name="T8">ebrada</text:span><text:span text:style-name="T10"> el día </text:span><text:span text:style-name="T9">04/09/2023</text:span><text:span text:style-name="T8">, adoptó, entre otros, el siguiente acuerdo, que literalmente señala:</text:span></text:p>
      <text:p text:style-name="P10"/>
      <text:p text:style-name="Standard"><text:span text:style-name="T33">&lt;&lt;</text:span><text:span text:style-name="Strong_20_Emphasis"><text:span text:style-name="T34">5. Expte. 7299/2023. Resolución de reclamaciones y aprobación definitiva del expediente de Modificación Presupuestaria nº 21/2023 en la modalidad de créditos extraordinarios y suplementos de crédito.</text:span></text:span></text:p>
      <text:p text:style-name="Standard"><text:span text:style-name="Strong_20_Emphasis"><text:span text:style-name="T33"/></text:span></text:p>
      <text:p text:style-name="P14">Por mi el secretario, se da cuenta de la propuesta, cuyo tenor literal es el siguiente: </text:p>
      <text:p text:style-name="P15"/>
      <text:p text:style-name="P18"><text:span text:style-name="T17">“DON JUAN ERNESTO HERNÁNDEZ CRUZ,</text:span><text:span text:style-name="T18"> Teniente de Alcalde del Área de Gobierno de Medio Ambiente, Servicios Públicos, Obras Públicas y Embellecimiento, con competencias en materia de Obras Públicas, </text:span><text:span text:style-name="T19">Hacienda</text:span><text:span text:style-name="T18"> y Aguas, según Decreto nº 2023/3349 de 19 de junio,</text:span><text:span text:style-name="T26"> en relación con las alegaciones presentadas contra el acuerdo de aprobación inicial de la modificación presupuestaria 21/2023.</text:span> </text:p>
      <text:p text:style-name="P17"><text:span text:style-name="T15">Visto el informe emitido por el Interventor municipal, de fecha 23</text:span><text:span text:style-name="T16"> </text:span><text:span text:style-name="T15">de agosto</text:span><text:span text:style-name="T12"> de 2023 </text:span><text:span text:style-name="T22">y c</text:span><text:span text:style-name="T15">on CSV nº </text:span><text:a xlink:type="simple" xlink:href="https://oat.mogan.es:8448/ventanilla/web/inicioWebc.do?opcion=noreg" text:style-name="Internet_20_link" text:visited-style-name="Visited_20_Internet_20_Link"><text:span text:style-name="T25">17006754aa90c171638f07e7357080d15E</text:span></text:a><text:span text:style-name="T15">, del siguiente tenor literal:</text:span><text:span text:style-name="T35"> </text:span></text:p>
      <text:p text:style-name="P21"><text:span text:style-name="T23">[El funcionario que suscribe, Interventor del Ayuntamiento de Mogán,</text:span><text:span text:style-name="T24"> </text:span><text:span text:style-name="T20">en relación con las reclamaciones presentadas contra el acuerdo de aprobación inicial de la modificación presupuestaria 21/2023, tengo a bien emitir la siguiente informe.</text:span> </text:p>
      <text:p text:style-name="P22"><text:span text:style-name="T29">ANTECEDENTES DE HECHO</text:span> </text:p>
      <text:p text:style-name="P20"><text:span text:style-name="T36">PRIMERO.- </text:span><text:span text:style-name="T37">El Ayuntamiento de Mogán ha tramitado el expediente de modificación presupuestaria 21/2023 en la modalidad de créditos extraordinarios y suplementos de crédito. Del crédito que se pretende incluir en la modificación, obran sus correspondientes memorias justificativas de la necesidad de los gastos, en la que aparecen los apartados denominados Descripción detallada y específica del Gasto, Necesidad a cubrir y Justificación de la imposibilidad de demorar el gasto a ejercicios posteriores.</text:span> </text:p>
      <text:p text:style-name="P20"><text:span text:style-name="T37">El Ayuntamiento de Mogán, en sesión plenaria de fecha 07/07/2023 aprobó inicialmente la modificación presupuestaria 21/2023 en la modalidad de créditos extraordinarios y suplementos de crédito.</text:span> </text:p>
      <text:p text:style-name="P20"><text:span text:style-name="T31">Esta modificación presupuestaria fue expuesta al público, previo anuncio en el </text:span><text:span text:style-name="T37">Boletín Oficial de la Provincia de Las Palmas número 85, de fecha 14</text:span><text:span text:style-name="T37"> </text:span><text:span text:style-name="T37">de julio</text:span><text:span text:style-name="T37"> </text:span><text:span text:style-name="T37">de 2023, </text:span><text:span text:style-name="T31">durante 15 días, plazo durante el cual los interesados podían presentar alegaciones a él.</text:span> </text:p>
      <text:p text:style-name="P20"><text:span text:style-name="T36">SEGUNDO.- </text:span><text:span text:style-name="T37">De acuerdo con el informe de la Unidad Administrativa de Atención a la Ciudadanía (OAC) de fecha 08/08/2023, contra el acuerdo de aprobación inicial de la modificación presupuestaria 08/2023 se ha presentado la siguiente reclamación:</text:span> </text:p>
      <text:list xml:id="list8567827931509472164" text:style-name="L1">
        <text:list-item>
          <text:p text:style-name="P27"><text:span text:style-name="T37">DON JOSÉ JAVIER ROMERO ALONSO, ORVE con REGISTRO DE PRESENTACIÓN N.º REGAGE23e00052999410, de fecha 03/08/2023 Y REGISTRO DE CONFIRMACIÓN N.º REGAGE23e00053601044, de fecha 07/08/2023.</text:span> </text:p>
        </text:list-item>
      </text:list>
      <text:p text:style-name="P21"><text:span text:style-name="T36">TERCERO.- </text:span><text:span text:style-name="T38">Las reclamaciones presentadas por Don José Javier Romero Alonso, concejal electo de ese Ayuntamiento por la formación política de Nueva Canarias - Bloque Canarista (NC-bc), se fundamentan en la causa recogida en el artículo 170.2.a) TRLRHL, esto es, no haberse ajustado su elaboración y aprobación a los trámites establecidos en esta Ley. Y se concreta, más específicamente, en el incumplimiento de:</text:span> </text:p>
      <text:list xml:id="list8082225492732960069" text:style-name="L2">
        <text:list-item>
          <text:p text:style-name="P28"><text:span text:style-name="T37">El artículo 177.1 del TRLRHL, en virtud del cual los créditos extraordinarios y suplementos de créditos solo pueden llevarse a cabo sobre gastos que no pueda demorarse hasta el ejercicio siguiente, no habiendo quedado acreditado en el expediente, según su criterio, dicha imposibilidad de demora.</text:span> </text:p>
        </text:list-item>
      </text:list>
      <text:list xml:id="list1618199818955171904" text:style-name="L3">
        <text:list-item>
          <text:p text:style-name="P29"><text:span text:style-name="T37">El apartado n.º 1 de la base 8 de las bases de ejecución del presupuesto general del ejercicio 2023 del Ayuntamiento de Mogán, en lo que se refiere a la falta de descripción detallada y específica del gasto y de la necesidad a cubrir.</text:span> </text:p>
        </text:list-item>
      </text:list>
      <text:p text:style-name="P22"><text:soft-page-break/><text:span text:style-name="T36">FUNDAMENTOS JURÍDICOS</text:span> </text:p>
      <text:p text:style-name="P23"><text:span text:style-name="T36">I</text:span> </text:p>
      <text:p text:style-name="P23"><text:span text:style-name="T36">Reclamación Administrativa: legitimación activa y causas</text:span> </text:p>
      <text:p text:style-name="P21"><text:span text:style-name="T38">En el artículo 170.1 del Real Decreto Legislativo 2/2004, de 5 de marzo, por el que se aprueba el texto refundido de la Ley Reguladora de las Haciendas Locales, se determina quiénes tienen la consideración de interesados a los efectos de lo dispuesto en el artículo 169.1 de dicho Real Decreto, señalando, entre otros, los habitantes en el territorio de la respectiva entidad local, los que resulten directamente afectados aunque no habiten en el territorio de la entidad local, así como los colegios oficiales, cámaras oficiales, sindicatos, asociaciones y demás entidades legalmente constituidas para velar por intereses profesionales o económicos y vecinales, cuando actúen en defensa de los que les son propios, de lo que se deduce que los/as Sres/as. Concejales/as tienen la consideración de interesados en el presente expediente.</text:span> </text:p>
      <text:p text:style-name="P20"><text:span text:style-name="T37">Por otro lado, únicamente se pueden entablar reclamaciones contra el Presupuesto por los motivos que recoge el artículo 170.2 del Real Decreto Legislativo 2/2004, de 5 de marzo, por el que se aprueba el texto refundido de la Ley Reguladora de las Haciendas Locales, es decir:</text:span> </text:p>
      <text:list xml:id="list6065492622805605416" text:style-name="L4">
        <text:list-item>
          <text:p text:style-name="P30"><text:span text:style-name="T38">Por no haberse ajustado su elaboración y aprobación a los trámites establecidos en esta Ley,</text:span> </text:p>
        </text:list-item>
        <text:list-item>
          <text:p text:style-name="P30"><text:span text:style-name="T38">Por omitir el crédito necesario para el cumplimiento de obligaciones exigibles a la entidad local,</text:span> </text:p>
        </text:list-item>
        <text:list-item>
          <text:p text:style-name="P30"><text:span text:style-name="T38">Por ser de manifiesta insuficiencia los ingresos con relación a los gastos presupuestados o estos respecto a las necesidades que se pretenden cubrir.</text:span> </text:p>
        </text:list-item>
      </text:list>
      <text:p text:style-name="P26"><text:span text:style-name="T37">Estamos por tanto ante un número cerrado de motivos de reclamación que no permite la consideración de otros supuestos sobre los que fundamentar las reclamaciones que se puedan hacer al presupuesto.</text:span> </text:p>
      <text:p text:style-name="P23"><text:span text:style-name="T36">II</text:span> </text:p>
      <text:p text:style-name="P23"><text:span text:style-name="T36">Normativa sobre crédito extraordinario y suplemento de crédito</text:span> </text:p>
      <text:p text:style-name="P21"><text:span text:style-name="T38">El artículo 177 del TRLRHL regula los créditos extraordinarios y suplementos de crédito:</text:span> </text:p>
      <text:p text:style-name="P20"><text:span text:style-name="T37">1. Cuando haya de realizarse algún gasto que no pueda demorarse hasta el ejercicio siguiente, y no exista en el presupuesto de la corporación crédito o sea insuficiente o no ampliable el consignado, el presidente de la corporación ordenará la incoación del expediente de concesión de crédito extraordinario, en el primer caso, o de suplemento de crédito, en el segundo.</text:span> </text:p>
      <text:p text:style-name="P20"><text:span text:style-name="T37">2. 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pan> </text:p>
      <text:p text:style-name="P20"><text:span text:style-name="T37">3. Si la inexistencia o insuficiencia de crédito se produjera en el presupuesto de un organismo autónomo, el expediente de crédito extraordinario o de suplemento de crédito propuesto inicialmente por el órgano competente del organismo autónomo a que aquél corresponda, será remitido a la entidad local para su tramitación conforme a lo dispuesto en el apartado anterior.</text:span> </text:p>
      <text:p text:style-name="P20"><text:span text:style-name="T37">4. El expediente deberá especificar la concreta partida presupuestaria a incrementar y el medio o recurso que ha de financiar el aumento que se propone.</text:span> </text:p>
      <text:p text:style-name="P20"><text:span text:style-name="T37">Dicho aumento se financiará con cargo al remanente líquido de tesorería, con nuevos o mayores ingresos recaudados sobre los totales previstos en el presupuesto corriente, y mediante anulaciones o bajas de créditos de gastos de otras 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 finalista.</text:span> </text:p>
      <text:p text:style-name="P20"><text:span text:style-name="T37">5. Excepcionalmente, y por acuerdos adoptados con el quórum establecido por el artículo 47.3 de la Ley 7/1985, de 2 de abril, se considerarán recursos efectivamente disponibles para financiar nuevos o mayores gastos, por operaciones corrientes, que expresamente sean declarados necesarios y urgentes, los procedentes de operaciones de crédito en que se den conjuntamente las siguientes condiciones:</text:span> </text:p>
      <text:p text:style-name="P20"><text:span text:style-name="T37">a) Que su importe total anual no supere el cinco por ciento de los recursos por operaciones corrientes del presupuesto de la entidad.</text:span> </text:p>
      <text:p text:style-name="P20"><text:span text:style-name="T37">b) Que la carga financiera total de la entidad, incluida la derivada de las operaciones proyectadas, no supere el 25 por ciento de los expresados recursos.</text:span> </text:p>
      <text:p text:style-name="P20"><text:soft-page-break/><text:span text:style-name="T37">c) Que las operaciones queden canceladas antes de que se proceda a la renovación de la Corporación que las concierte.</text:span> </text:p>
      <text:p text:style-name="P20"><text:span text:style-name="T37">6. Los acuerdos de las entidades locales que tengan por objeto la habilitación o suplemento de créditos en casos de calamidades públicas o de naturaleza análoga de excepcional interés general, serán inmediatamente ejecutivos, sin perjuicio de las reclamaciones que contra ellos se promovieran, las cuales deberán sustanciarse dentro de los ocho días siguientes a la presentación, entendiéndose desestimadas de no notificarse su resolución al recurrente dentro de dicho plazo.</text:span> </text:p>
      <text:p text:style-name="P24"><text:span text:style-name="T38">Por su parte, el artículo 37 del RD 500/1990 establece:</text:span> </text:p>
      <text:p text:style-name="P20"><text:span text:style-name="T37">1. Los expedientes de concesión de créditos extraordinarios y suplementos de crédito serán incoados, por orden del Presidente de la Corporación, y, en su caso, de los Órganos competentes de los Organismos autónomos dependientes de la misma, en las unidades que tengan a su cargo la gestión de los créditos o sean responsables de los correspondientes programas.</text:span> </text:p>
      <text:p text:style-name="P20"><text:span text:style-name="T37">2. A la propuesta se habrá de acompañar una Memoria justificativa de la necesidad de la medida que deberá precisar la clase de modificación a realizar, las partidas presupuestarias a las que afecta y los medios o recursos que han de financiarla, debiendo acreditarse:</text:span> </text:p>
      <text:p text:style-name="P20"><text:span text:style-name="T37">a) El carácter específico y determinado del gasto a realizar y la imposibilidad de demorarlo a ejercicios posteriores.</text:span> </text:p>
      <text:p text:style-name="P20"><text:span text:style-name="T37">b) La inexistencia en el estado de gastos del presupuesto de crédito destinado a esa finalidad específica, en el caso de crédito extraordinario, o la insuficiencia del saldo de crédito no comprometido en la partida correspondiente, en caso de suplemento de crédito.</text:span> </text:p>
      <text:p text:style-name="P20"><text:span text:style-name="T37">Dicha inexistencia o insuficiencia de crédito deberá verificarse en el nivel en que esté establecida la vinculación jurídica.</text:span> </text:p>
      <text:p text:style-name="P20"><text:span text:style-name="T37">c) Si el medio de financiación se corresponde con nuevos o mayores ingresos sobre los previstos, que el resto de los ingresos vienen efectuándose con normalidad, salvo que aquéllos tengan carácter finalista.</text:span> </text:p>
      <text:p text:style-name="P20"><text:span text:style-name="T37">d) La insuficiencia de los medios de financiación previstos en el artículo 36.1 en el caso de que se pretenda acudir a la financiación excepcional establecida por el artículo 158.5 de la Ley 39/1988, de 28 de diciembre.</text:span> </text:p>
      <text:p text:style-name="P20"><text:span text:style-name="T37">3. La propuesta de modificación, previo informe de la Intervención, será sometida por el Presidente a la aprobación del Pleno de la Corporación. (Artículo 158.2, LRHL).</text:span> </text:p>
      <text:p text:style-name="P20"><text:span text:style-name="T13">Asimismo, en l</text:span><text:span text:style-name="T38">a base 8</text:span><text:span text:style-name="T37"> </text:span><text:span text:style-name="T38">de las Bases de Ejecución del Presupuesto General Del Ejercicio 2023 del Ayuntamiento de Mogán, se indica lo siguiente sobre la tramitación de los expedientes de créditos extraordinarios y suplementos de créditos:</text:span> </text:p>
      <text:p text:style-name="P20"><text:span text:style-name="T37">1º Los expedientes de créditos extraordinarios y suplementos de créditos serán incoados por la alcaldía u órgano en el que ésta delegue, a solicitud del departamento interesado, mediante memoria justificativa en la que se indicarán los siguientes extremos:</text:span> </text:p>
      <text:list xml:id="list8052434527177689844" text:style-name="L5">
        <text:list-item>
          <text:list>
            <text:list-item>
              <text:p text:style-name="P31"><text:span text:style-name="T38">Recursos de Financiación.</text:span> </text:p>
            </text:list-item>
            <text:list-item>
              <text:p text:style-name="P31"><text:span text:style-name="T38">Inexistencia o insuficiencia de crédito presupuestario,</text:span> </text:p>
            </text:list-item>
            <text:list-item>
              <text:p text:style-name="P31"><text:span text:style-name="T38">Aplicación presupuestaria a dotar,</text:span> </text:p>
            </text:list-item>
            <text:list-item>
              <text:p text:style-name="P31"><text:span text:style-name="T38">Naturaleza económica, ( a efectos de justificar la clasificación económica la aplicación presupuestaria)</text:span> </text:p>
            </text:list-item>
            <text:list-item>
              <text:p text:style-name="P31"><text:span text:style-name="T38">Finalidad y/u objetivo ( a efectos de justificar la clasificación por programas de la aplicación presupuestaria)</text:span> </text:p>
            </text:list-item>
            <text:list-item>
              <text:p text:style-name="P31"><text:span text:style-name="T38">Clase de modificación,</text:span> </text:p>
            </text:list-item>
            <text:list-item>
              <text:p text:style-name="P31"><text:span text:style-name="T38">Justificación de la imposibilidad de demorar el gasto a ejercicios posteriores,</text:span> </text:p>
            </text:list-item>
            <text:list-item>
              <text:p text:style-name="P31"><text:span text:style-name="T38">Necesidad a cubrir,</text:span> </text:p>
            </text:list-item>
            <text:list-item>
              <text:p text:style-name="P31"><text:span text:style-name="T38">Importe del gasto,</text:span> </text:p>
            </text:list-item>
            <text:list-item>
              <text:p text:style-name="P31"><text:soft-page-break/><text:span text:style-name="T38">Descripción detallada y específica del gasto,</text:span> </text:p>
            </text:list-item>
            <text:list-item>
              <text:p text:style-name="P31"><text:span text:style-name="T38">Nombre del gasto,</text:span> </text:p>
            </text:list-item>
          </text:list>
        </text:list-item>
      </text:list>
      <text:p text:style-name="P25"><text:span text:style-name="T37">El Presidente examinará la memoria justificativa y, si lo considera oportuno, ordenará la incoación del expediente que proceda.</text:span> </text:p>
      <text:p text:style-name="P20"><text:span text:style-name="T37">2º Cuando la modificación presupuestaria se fuera a financiar con anulaciones o bajas de créditos de otras aplicaciones presupuestarias no comprometidas, deberá obrar informe del departamento gestor de los créditos que van a ser minorados en el que se concluya que las dotaciones a ser minoradas por importe de ...... se estiman reducibles sin perturbación de respectivo/s servicio/s.</text:span> </text:p>
      <text:p text:style-name="P20"><text:span text:style-name="T37">3º El acuerdo deberá especificar la concreta aplicación presupuestaria a incrementar y el medio o recurso, que ha de financiar el aumento que se propone.</text:span> </text:p>
      <text:p text:style-name="P23"><text:span text:style-name="T36">CONCLUSIONES</text:span> </text:p>
      <text:p text:style-name="P20"><text:span text:style-name="T36">PRIMERO.- </text:span><text:span text:style-name="T37">Respecto de la legitimación de Nueva Canarias - Bloque Canarista (NC-bc), queda acreditada su legitimación al ser uno de los interesados a los que se refiere el artículo 170.1.c) del TRLRHL y por haber presentado </text:span><text:span text:style-name="T37">alegaciones relacionados con la elaboración y aprobación de la modificación presupuestaria, extremo previsto en el artículo 170.2a) del TRLRHL.</text:span> </text:p>
      <text:p text:style-name="P21"><text:span text:style-name="T36">SEGUNDO.- </text:span><text:span text:style-name="T38">Respecto de la reclamación presentada por Nueva Canarias - Bloque Canarista (NC-bc), en lo que se refiere a la ausencia de justificación de que los gastos no puedan demorarse hasta el ejercicio siguiente y al incumplimiento de la base 8 de las Bases de Ejecución del Presupuesto General del ejercicio 2023 del Ayuntamiento de Mogán, se debe admitir a trámite la reclamación presentada por estos</text:span><text:span text:style-name="T37"> </text:span><text:span text:style-name="T38">puntos, debido a que el procedimiento previsto exige memoria justificativa en la que se indique una descripción detallada y específica del gasto, la necesidad a cubrir y la acreditación de la imposibilidad de demorar el gasto; y la reclamación se fundamenta precisamente en el incumplimiento</text:span><text:span text:style-name="T37"> </text:span><text:span text:style-name="T38">de dicho trámite. Sin embargo, se ha de desestimar debido a que tales</text:span><text:span text:style-name="T37"> </text:span><text:span text:style-name="T38">justificaciones</text:span><text:span text:style-name="T37"> </text:span><text:span text:style-name="T38">se encuentran</text:span><text:span text:style-name="T37"> </text:span><text:span text:style-name="T38">en las memorias justificativas de las necesidades de los gastos que obran el expediente.</text:span> </text:p>
      <text:p text:style-name="P20"><text:span text:style-name="T37">En el antecedente primero de las alegaciones, se exponen ejemplos de memorias justificativas que, a criterio de Don José Javier Romero Alonso, concejal electo de ese Ayuntamiento por la formación política de Nueva Canarias - Bloque Canarista (NC-bc), no justifican la imposibilidad de demorar el gasto al ejercicio siguientes No obstante, hay que tener en consideración que e</text:span><text:span text:style-name="T14">stamos ante un concepto jurídico indeterminado que debe ser concretado por la decisión de lo que es o no prioritario y que forma parte de la actuación del gobierno municipal. El acuerdo favorable de aprobación inicial de los expedientes por el Pleno de la Corporación, confirma la oportunidad de la justificación aportada en la memoria.</text:span> </text:p>
      <text:p text:style-name="P20"><text:span text:style-name="T32">Considerando que la adopción de este acuerdo es competencia del Pleno de la Corporación como órgano competente a tenor de lo dispuesto en el </text:span><text:span text:style-name="T39">artículo 177 del Real Decreto Legislativo 2/2004, de 5 de marzo, por el que se aprueba el texto refundido de la Ley Reguladora de las Haciendas Locales.</text:span> </text:p>
      <text:p text:style-name="P22"><text:span text:style-name="T40">PROPUESTA DE RESOLUCIÓN</text:span> </text:p>
      <text:p text:style-name="P20"><text:span text:style-name="T36">PRIMERO.-</text:span><text:span text:style-name="T37"> Admitir a trámite pero desestimar la reclamación presentada por Nueva Canarias - Bloque Canarista (NC-bc), por lo que se refería a la falta de descripción detallada y específica del gasto, de la necesidad a cubrir, así como la falta de acreditación de la imposibilidad de demorar el gasto, debido a que tales justificaciones se encuentran en las memorias justificativas de las necesidades de los gastos, que obran el expediente.</text:span> </text:p>
      <text:p text:style-name="P21"><text:span text:style-name="T36">SEGUNDO.- </text:span><text:span text:style-name="T37">Aproba</text:span><text:span text:style-name="T38">r definitivamente la modificación presupuestaria 21/2023,</text:span><text:span text:style-name="T37"> </text:span><text:span text:style-name="T13">en la modalidad de créditos extraordinarios y suplementos de crédito,</text:span><text:span text:style-name="T37"> </text:span><text:span text:style-name="T38">en los mismos términos en los que fue inicialmente aprobada en sesión plenaria de fecha 07/07/2023.]</text:span> </text:p>
      <text:p text:style-name="P32"/>
      <text:p text:style-name="P18"><text:span text:style-name="T24">Considerando que la adopción de este acuerdo es competencia del Pleno de la Corporación como órgano competente a tenor de lo dispuesto en el </text:span><text:span text:style-name="T27">artículo 177 del </text:span><text:span text:style-name="T26">Real Decreto Legislativo 2/2004, de 5 de marzo, por el que se aprueba el texto refundido de la Ley Reguladora de las Haciendas Locales,</text:span><text:span text:style-name="T27"> </text:span><text:span text:style-name="T21">propongo la adopción del siguiente acuerdo:</text:span></text:p>
      <text:p text:style-name="P18"><text:s/></text:p>
      <text:p text:style-name="P19"><text:span text:style-name="T2">PRIMERO.-</text:span> <text:span text:style-name="T5">Admitir a trámite pero desestimar la reclamación presentada por Nueva Canarias Bloque Canarista (NC-bc), por lo que se refería a la falta de descripción detallada y específica del gasto, de la necesidad a cubrir, así como la falta de acreditación de la imposibilidad de demorar el</text:span> <text:span text:style-name="T5">gasto,</text:span> <text:span text:style-name="T5">debido a que tales</text:span> <text:span text:style-name="T5">justificaciones</text:span> <text:span text:style-name="T5">se encuentran</text:span> <text:span text:style-name="T5">en las memorias justificativas de las necesidades de los gastos, que obran el expediente, y en base al informe emitido por la Intervención General de este Ayuntamiento. </text:span></text:p>
      <text:p text:style-name="P18"><text:soft-page-break/><text:span text:style-name="T28">SEGUNDO.- </text:span><text:span text:style-name="T26">Aprobar definitivamente la modificación presupuestaria 21/2023, </text:span><text:span text:style-name="T18">en la modalidad de créditos extraordinarios y suplementos de crédito,</text:span><text:span text:style-name="T30"> </text:span><text:span text:style-name="T26">en los mismos términos en los que fue inicialmente aprobada en sesión plenaria de fecha 07/07/2023.”</text:span> </text:p>
      <text:p text:style-name="P18"/>
      <text:p text:style-name="P14">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13"><text:a xlink:type="simple" xlink:href="http://videoactas.mogan.es/?meeting=video_202101290000000000_FH.mp4&amp;topic=1" text:style-name="Internet_20_link" text:visited-style-name="Visited_20_Internet_20_Link"><text:span text:style-name="T35">http://videoactas.mogan.es/?meeting=video_20230904</text:span></text:a><text:a xlink:type="simple" xlink:href="http://videoactas.mogan.es/?meeting=video_202101290000000000_FH.mp4&amp;topic=1" text:style-name="Internet_20_link" text:visited-style-name="Visited_20_Internet_20_Link"><text:span text:style-name="T35">0000000000_FH.mp4&amp;topic=5</text:span></text:a><text:span text:style-name="T35"> </text:span></text:p>
      <text:p text:style-name="P16"><text:span text:style-name="T11">Sometida a votación la propuesta dictaminada queda aprobada por diecisiete (17) votos a favor de JUNTOS POR MOGÁN y cuatro abstenciones (4) del GRUPO MIXTO (PSOE, NC-FAC.).</text:span> <text:span text:style-name="T4">&gt;&gt;</text:span></text:p>
      <text:p text:style-name="P10"/>
      <text:p text:style-name="P12">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6">, a fecha indicada en la firma digital.</text:span></text:p>
      <text:p text:style-name="P11"/>
      <table:table table:name="Table4" table:style-name="Table4">
        <table:table-column table:style-name="Table4.A"/>
        <table:table-column table:style-name="Table4.B"/>
        <table:table-column table:style-name="Table4.C"/>
        <table:table-row>
          <table:table-cell table:style-name="Table4.A1" office:value-type="string">
            <text:p text:style-name="P8">Vº Bº,</text:p>
            <text:p text:style-name="P8">La Alcaldía-Presidencia</text:p>
            <text:p text:style-name="P8"/>
            <text:p text:style-name="P8"/>
            <text:p text:style-name="P8">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
            <text:p text:style-name="P5">Fdo.: Salvador Álvarez León</text:p>
            <text:p text:style-name="P6">(Decreto 4674/2023, de 22 de agosto)</text:p>
          </table:table-cell>
        </table:table-row>
      </table:table>
      <text:p text:style-name="P3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ArialMT" svg:font-family="ArialMT, sans-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text:page-number></text:span></text:span><text:span text:style-name="Fuente_20_de_20_párrafo_20_predeter."><text:span text:style-name="MT1"> de </text:span></text:span><text:span text:style-name="Fuente_20_de_20_párrafo_20_predeter."><text:span text:style-name="MT1"><text:page-count>5</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text:page-number></text:span></text:span><text:span text:style-name="Fuente_20_de_20_párrafo_20_predeter."><text:span text:style-name="MT1"> de </text:span></text:span><text:span text:style-name="Fuente_20_de_20_párrafo_20_predeter."><text:span text:style-name="MT1"><text:page-count>5</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4$Win32 OpenOffice.org_project/4114m1$Build-9811</meta:generator>
    <meta:initial-creator>Santiago Falcon Gonzalez</meta:initial-creator>
    <meta:creation-date>2016-12-09T14:28:00Z</meta:creation-date>
    <dc:date>2023-09-04T13:00:32.30</dc:date>
    <meta:editing-cycles>39</meta:editing-cycles>
    <meta:editing-duration>PT3H25M34S</meta:editing-duration>
    <meta:document-statistic meta:table-count="3" meta:image-count="1" meta:object-count="0" meta:page-count="5" meta:paragraph-count="89" meta:word-count="2683" meta:character-count="17488"/>
    <meta:user-defined meta:name="Información 1"/>
    <meta:user-defined meta:name="Información 2"/>
    <meta:user-defined meta:name="Información 3"/>
    <meta:user-defined meta:name="Información 4"/>
    <meta:template xlink:type="simple" xlink:actuate="onRequest" xlink:title="" xlink:href="file://vmfilepm/redirected$/cgonzalez/Descargas/cert9579389240618515.odt/Normal.dotm"/>
  </office:meta>
</office:document-meta>
</file>