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604cm"/>
    </style:style>
    <style:style style:name="co2" style:family="table-column">
      <style:table-column-properties fo:break-before="auto" style:column-width="1.097cm"/>
    </style:style>
    <style:style style:name="co3" style:family="table-column">
      <style:table-column-properties fo:break-before="auto" style:column-width="1.9cm"/>
    </style:style>
    <style:style style:name="co4" style:family="table-column">
      <style:table-column-properties fo:break-before="auto" style:column-width="1.771cm"/>
    </style:style>
    <style:style style:name="co5" style:family="table-column">
      <style:table-column-properties fo:break-before="auto" style:column-width="11.504cm"/>
    </style:style>
    <style:style style:name="co6" style:family="table-column">
      <style:table-column-properties fo:break-before="auto" style:column-width="4.951cm"/>
    </style:style>
    <style:style style:name="co7" style:family="table-column">
      <style:table-column-properties fo:break-before="auto" style:column-width="3.863cm"/>
    </style:style>
    <style:style style:name="co8" style:family="table-column">
      <style:table-column-properties fo:break-before="auto" style:column-width="2.267cm"/>
    </style:style>
    <style:style style:name="ro1" style:family="table-row">
      <style:table-row-properties style:row-height="0.728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316cm" fo:break-before="auto" style:use-optimal-row-height="false"/>
    </style:style>
    <style:style style:name="ro4" style:family="table-row">
      <style:table-row-properties style:row-height="1.1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ackground-color="#ccffff" style:text-align-source="fix" style:repeat-content="false" fo:wrap-option="no-wrap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2" style:family="table-cell" style:parent-style-name="Default">
      <style:text-properties style:font-name="Arial" fo:font-size="8pt" style:font-size-asian="8pt" style:font-size-complex="8pt"/>
    </style:style>
    <style:style style:name="ce3" style:family="table-cell" style:parent-style-name="Default">
      <style:table-cell-properties fo:background-color="#ffcc99" style:text-align-source="fix" style:repeat-content="false" fo:wrap-option="wrap" fo:border="0.002cm solid #000000" style:vertical-align="middle"/>
      <style:paragraph-properties fo:text-align="center"/>
      <style:text-properties style:font-name="Arial" fo:font-size="8pt" fo:font-weight="bold" style:font-size-asian="8pt" style:font-weight-asian="bold" style:font-size-complex="8pt" style:font-weight-complex="bold"/>
    </style:style>
    <style:style style:name="ce4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font-name="Arial" fo:font-size="8pt" style:font-size-asian="8pt" style:font-size-complex="8pt"/>
    </style:style>
    <style:style style:name="ce5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8pt" style:font-size-asian="8pt" style:font-size-complex="8pt"/>
    </style:style>
    <style:style style:name="ce6" style:family="table-cell" style:parent-style-name="Default">
      <style:table-cell-properties fo:background-color="#ccffff" fo:wrap-option="wrap" style:vertical-align="middle"/>
      <style:text-properties style:font-name="Arial" fo:font-size="8pt" style:font-size-asian="8pt" style:font-size-complex="8pt"/>
    </style:style>
    <style:style style:name="ce7" style:family="table-cell" style:parent-style-name="Default" style:data-style-name="N100">
      <style:table-cell-properties style:text-align-source="fix" style:repeat-content="false" fo:border="0.002cm solid #000000"/>
      <style:paragraph-properties fo:text-align="center" fo:margin-left="0cm"/>
      <style:text-properties style:font-name="Arial" fo:font-size="8pt" style:font-size-asian="8pt" style:font-size-complex="8pt"/>
    </style:style>
    <style:style style:name="ce8" style:family="table-cell" style:parent-style-name="Default" style:data-style-name="N105">
      <style:table-cell-properties fo:border="0.002cm solid #000000"/>
      <style:text-properties style:font-name="Arial" fo:font-size="8pt" style:font-size-asian="8pt" style:font-size-complex="8pt"/>
    </style:style>
    <style:style style:name="ce9" style:family="table-cell" style:parent-style-name="Default" style:data-style-name="N105">
      <style:text-properties style:font-name="Arial" fo:font-size="8pt" style:font-size-asian="8pt" style:font-size-complex="8pt"/>
    </style:style>
    <style:style style:name="ce10" style:family="table-cell" style:parent-style-name="Default">
      <style:table-cell-properties fo:wrap-option="wrap" fo:border="0.002cm solid #000000"/>
      <style:text-properties style:font-name="Arial" fo:font-size="8pt" style:font-size-asian="8pt" style:font-size-complex="8pt"/>
    </style:style>
    <style:style style:name="ce11" style:family="table-cell" style:parent-style-name="Default">
      <style:table-cell-properties fo:wrap-option="wrap"/>
      <style:text-properties style:font-name="Arial" fo:font-size="8pt" style:font-size-asian="8pt" style:font-size-complex="8pt"/>
    </style:style>
  </office:automatic-styles>
  <office:body>
    <office:spreadsheet>
      <table:calculation-settings table:automatic-find-labels="false" table:use-regular-expressions="false"/>
      <table:table table:name="RCRUBUXYEAVLY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3" table:default-cell-style-name="ce2"/>
        <table:table-row table:style-name="ro1">
          <table:table-cell table:style-name="ce1" office:value-type="string">
            <text:p>AYUNTAMIENTO DE MOGÁN – GASTOS VIAJES, LOCOMOCIÓN, DIETAS AÑO 2024</text:p>
          </table:table-cell>
          <table:table-cell table:style-name="ce6" table:number-columns-repeated="4"/>
          <table:table-cell table:number-columns-repeated="1015"/>
        </table:table-row>
        <table:table-row table:style-name="ro2">
          <table:table-cell table:number-columns-repeated="1020"/>
        </table:table-row>
        <table:table-header-rows>
          <table:table-row table:style-name="ro3">
            <table:table-cell table:style-name="ce3" office:value-type="string">
              <text:p>Nº Operación</text:p>
            </table:table-cell>
            <table:table-cell table:style-name="ce3" office:value-type="string">
              <text:p>Fase</text:p>
            </table:table-cell>
            <table:table-cell table:style-name="ce3" office:value-type="string">
              <text:p>Fecha</text:p>
            </table:table-cell>
            <table:table-cell table:style-name="ce3" office:value-type="string">
              <text:p>Importe</text:p>
            </table:table-cell>
            <table:table-cell table:style-name="ce3" office:value-type="string">
              <text:p>Texto Libre</text:p>
            </table:table-cell>
            <table:table-cell table:style-name="ce3" office:value-type="string">
              <text:p>Tercero</text:p>
            </table:table-cell>
            <table:table-cell table:style-name="ce3" office:value-type="string">
              <text:p>Proveedor del servicio</text:p>
            </table:table-cell>
            <table:table-cell table:number-columns-repeated="1013"/>
          </table:table-row>
        </table:table-header-rows>
        <table:table-row table:style-name="ro4">
          <table:table-cell table:style-name="ce4" office:value-type="float" office:value="220240000831">
            <text:p>220240000831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09/01/2024</text:p>
          </table:table-cell>
          <table:table-cell table:style-name="ce8" office:value-type="currency" office:currency="EUR" office:value="26.67">
            <text:p>26,67 €</text:p>
          </table:table-cell>
          <table:table-cell table:style-name="ce10" office:value-type="string">
            <text:p>HT 220230024613 Dietas Onalia Bueno <text:s/>AMTC 19-12-2023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0832">
            <text:p>220240000832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09/01/2024</text:p>
          </table:table-cell>
          <table:table-cell table:style-name="ce8" office:value-type="currency" office:currency="EUR" office:value="18.41">
            <text:p>18,41 €</text:p>
          </table:table-cell>
          <table:table-cell table:style-name="ce10" office:value-type="string">
            <text:p>HT 220230024613 Dietas Onalia Bueno <text:s/>AMTC 19-12-2023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0833">
            <text:p>220240000833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09/01/2024</text:p>
          </table:table-cell>
          <table:table-cell table:style-name="ce8" office:value-type="currency" office:currency="EUR" office:value="26.67">
            <text:p>26,67 €</text:p>
          </table:table-cell>
          <table:table-cell table:style-name="ce10" office:value-type="string">
            <text:p>HT220230024610 <text:s/>Dietas <text:s/>Mencey AMTC 19-12-2023 Expe nº 16955-2023 Decreto 2024-71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0834">
            <text:p>220240000834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09/01/2024</text:p>
          </table:table-cell>
          <table:table-cell table:style-name="ce8" office:value-type="currency" office:currency="EUR" office:value="18.41">
            <text:p>18,41 €</text:p>
          </table:table-cell>
          <table:table-cell table:style-name="ce10" office:value-type="string">
            <text:p>HT220230024610 <text:s/>Dietas <text:s/>Mencey AMTC 19-12-2023 Expediente nº 16955-2023 Decreto nº 2024-71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6961">
            <text:p>220240006961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2/04/2024</text:p>
          </table:table-cell>
          <table:table-cell table:style-name="ce8" office:value-type="currency" office:currency="EUR" office:value="18.41">
            <text:p>18,41 €</text:p>
          </table:table-cell>
          <table:table-cell table:style-name="ce10" office:value-type="string">
            <text:p>Exp.4576/2024.Dec.2024/2237. dietas, alojamiento 23-24 febrero <text:s/>Juan Mencey Navarro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6963">
            <text:p>220240006963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2/04/2024</text:p>
          </table:table-cell>
          <table:table-cell table:style-name="ce8" office:value-type="currency" office:currency="EUR" office:value="26.67">
            <text:p>26,67 €</text:p>
          </table:table-cell>
          <table:table-cell table:style-name="ce10" office:value-type="string">
            <text:p>Exp.4576/2024.Dec.2024/2237. dietas, alojamiento 23-24 febrero <text:s/>Juan Mencey Navarro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6965">
            <text:p>220240006965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2/04/2024</text:p>
          </table:table-cell>
          <table:table-cell table:style-name="ce8" office:value-type="currency" office:currency="EUR" office:value="26.67">
            <text:p>26,67 €</text:p>
          </table:table-cell>
          <table:table-cell table:style-name="ce10" office:value-type="string">
            <text:p>Exp.4576/2024. Dec,2024/2236. dietas 23 febrero Alcaldesa (Onalia Bueno )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6967">
            <text:p>22024000696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2/04/2024</text:p>
          </table:table-cell>
          <table:table-cell table:style-name="ce8" office:value-type="currency" office:currency="EUR" office:value="18.41">
            <text:p>18,41 €</text:p>
          </table:table-cell>
          <table:table-cell table:style-name="ce10" office:value-type="string">
            <text:p>Exp.4576/2024. Dec2024/2236. <text:s/>dietas, 23- febrero Alcaldesa (Onalia Bueno )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228">
            <text:p>220240007228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4/04/2024</text:p>
          </table:table-cell>
          <table:table-cell table:style-name="ce8" office:value-type="currency" office:currency="EUR" office:value="470">
            <text:p>470,00 €</text:p>
          </table:table-cell>
          <table:table-cell table:style-name="ce10" office:value-type="string">
            <text:p>JGL 23/04/24. Expte. 3420/24. Billetes avión, alojamiento. Onalia Bueno y Juan Mencey Navarro. 23-24/02/24</text:p>
          </table:table-cell>
          <table:table-cell table:style-name="ce10" office:value-type="string">
            <text:p>Juan Mencey Navarro Romero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14917">
            <text:p>22024001491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30/07/2024</text:p>
          </table:table-cell>
          <table:table-cell table:style-name="ce8" office:value-type="currency" office:currency="EUR" office:value="1301">
            <text:p>1.301,00 €</text:p>
          </table:table-cell>
          <table:table-cell table:style-name="ce10" office:value-type="string">
            <text:p>JGL 30/07/24. Expte. 7967/24. Billetes avión y aloja viajar Madrid. Onalia Bueno y Mencey Navarro. 24/05 al 26/05/24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15494">
            <text:p>220240015494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9/07/2024</text:p>
          </table:table-cell>
          <table:table-cell table:style-name="ce8" office:value-type="currency" office:currency="EUR" office:value="106.68">
            <text:p>106,68 €</text:p>
          </table:table-cell>
          <table:table-cell table:style-name="ce10" office:value-type="string">
            <text:p>Exp.8430/2024. dec. 2024/3874. dietas, alojamiento Madrid 24-26 mayo ( Mencey Navarro)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15496">
            <text:p>22024001549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9/07/2024</text:p>
          </table:table-cell>
          <table:table-cell table:style-name="ce8" office:value-type="currency" office:currency="EUR" office:value="133.72">
            <text:p>133,72 €</text:p>
          </table:table-cell>
          <table:table-cell table:style-name="ce10" office:value-type="string">
            <text:p>Exp.8430/2024. dec. 2024/3874, dietas, alojamiento Madrid 24-26 mayo (Mencey Navarro)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15498">
            <text:p>220240015498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9/07/2024</text:p>
          </table:table-cell>
          <table:table-cell table:style-name="ce8" office:value-type="currency" office:currency="EUR" office:value="106.68">
            <text:p>106,68 €</text:p>
          </table:table-cell>
          <table:table-cell table:style-name="ce10" office:value-type="string">
            <text:p>Exp.8430/2024. dec. 2024/3874. <text:s/>dietas, alojamiento Madrid 24-26 mayo ( Onalia Bueno )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15500">
            <text:p>220240015500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9/07/2024</text:p>
          </table:table-cell>
          <table:table-cell table:style-name="ce8" office:value-type="currency" office:currency="EUR" office:value="133.72">
            <text:p>133,72 €</text:p>
          </table:table-cell>
          <table:table-cell table:style-name="ce10" office:value-type="string">
            <text:p>Exp.8430/2024. dec. 2024/3874. <text:s/>dietas, alojamiento Madrid 24-26 mayo ( Onalia Bueno )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24618">
            <text:p>220240024618</text:p>
          </table:table-cell>
          <table:table-cell table:style-name="ce4" office:value-type="string">
            <text:p>O</text:p>
          </table:table-cell>
          <table:table-cell table:style-name="ce7" office:value-type="string">
            <text:p>16/10/2024</text:p>
          </table:table-cell>
          <table:table-cell table:style-name="ce8" office:value-type="currency" office:currency="EUR" office:value="411.08">
            <text:p>411,08 €</text:p>
          </table:table-cell>
          <table:table-cell table:style-name="ce10" office:value-type="string">
            <text:p>Exp.14539/2024. dec.2024/5678. dietas. asistencia Bruselas Semana Europea (05-10/10/24) Onalia Bueno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24620">
            <text:p>220240024620</text:p>
          </table:table-cell>
          <table:table-cell table:style-name="ce4" office:value-type="string">
            <text:p>O</text:p>
          </table:table-cell>
          <table:table-cell table:style-name="ce7" office:value-type="string">
            <text:p>16/10/2024</text:p>
          </table:table-cell>
          <table:table-cell table:style-name="ce8" office:value-type="currency" office:currency="EUR" office:value="210.96">
            <text:p>210,96 €</text:p>
          </table:table-cell>
          <table:table-cell table:style-name="ce10" office:value-type="string">
            <text:p>Exp.14539/2024. dec.2024/5678. dietas. asistencia Bruselas Semana Europea (05-10/10/24) Onalia Bueno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103">
            <text:p>220240002103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15/02/2024</text:p>
          </table:table-cell>
          <table:table-cell table:style-name="ce8" office:value-type="currency" office:currency="EUR" office:value="124.3">
            <text:p>124,30 €</text:p>
          </table:table-cell>
          <table:table-cell table:style-name="ce10" office:value-type="string">
            <text:p>Expe nº 1842-2024 <text:s/>Decreto nº 2024-805 Aparcamiento y taxi Onalia Bueno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5146">
            <text:p>22024000514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2/04/2024</text:p>
          </table:table-cell>
          <table:table-cell table:style-name="ce8" office:value-type="currency" office:currency="EUR" office:value="97.88">
            <text:p>97,88 €</text:p>
          </table:table-cell>
          <table:table-cell table:style-name="ce10" office:value-type="string">
            <text:p>JGL 02/04/24. Expte. nº 16804-23. Suministro billetes avión viaje tenerife 19-12-23 amtc.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05258">
            <text:p>220240005258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18/03/2024</text:p>
          </table:table-cell>
          <table:table-cell table:style-name="ce8" office:value-type="currency" office:currency="EUR" office:value="190.75">
            <text:p>190,75 €</text:p>
          </table:table-cell>
          <table:table-cell table:style-name="ce10" office:value-type="string">
            <text:p>Exp.5008/2024.Dec.2024/1563.abono aparcamiento y taxis, asistencia diversas reuniones.(16/1;17/1;14/2;20/2;23/2;24/2;4/3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228">
            <text:p>220240007228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4/04/2024</text:p>
          </table:table-cell>
          <table:table-cell table:style-name="ce8" office:value-type="currency" office:currency="EUR" office:value="120">
            <text:p>120,00 €</text:p>
          </table:table-cell>
          <table:table-cell table:style-name="ce10" office:value-type="string">
            <text:p>JGL 23/04/24. Expte. 3420/24. Billetes avión, alojamiento. Onalia Bueno y Juan Mencey Navarro. 23-24/02/24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13971">
            <text:p>220240013971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21/06/2024</text:p>
          </table:table-cell>
          <table:table-cell table:style-name="ce8" office:value-type="currency" office:currency="EUR" office:value="63.1">
            <text:p>63,10 €</text:p>
          </table:table-cell>
          <table:table-cell table:style-name="ce10" office:value-type="string">
            <text:p>Exp.8688/2024.dec 2024/3553.. gastos aparcamiento, taxis asistencia diferentes reuniones Onalia Bueno, abril y mayo/24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14917">
            <text:p>22024001491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30/07/2024</text:p>
          </table:table-cell>
          <table:table-cell table:style-name="ce8" office:value-type="currency" office:currency="EUR" office:value="355.48">
            <text:p>355,48 €</text:p>
          </table:table-cell>
          <table:table-cell table:style-name="ce10" office:value-type="string">
            <text:p>JGL 30/07/24. Expte. 7967/24. Billetes avión y aloja viajar Madrid. Onalia Bueno y Mencey Navarro. 24/05 al 26/05/24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23212">
            <text:p>220240023212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24/10/2024</text:p>
          </table:table-cell>
          <table:table-cell table:style-name="ce8" office:value-type="currency" office:currency="EUR" office:value="20">
            <text:p>20,00 €</text:p>
          </table:table-cell>
          <table:table-cell table:style-name="ce10" office:value-type="string">
            <text:p>Exp.15278/2024.Dec.2024/5832. abono gastos parking, asistencia Comisión Turismo Fecam, Arona <text:s/>09/10/24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23543">
            <text:p>220240023543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06/11/2024</text:p>
          </table:table-cell>
          <table:table-cell table:style-name="ce8" office:value-type="currency" office:currency="EUR" office:value="71.35">
            <text:p>71,35 €</text:p>
          </table:table-cell>
          <table:table-cell table:style-name="ce10" office:value-type="string">
            <text:p>Expte nº 16599/2024.dec 2024/6124. abono gastos . Aparcamiento y taxi de la Alcaldesa-Presidenta (varias reuniones)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24624">
            <text:p>220240024624</text:p>
          </table:table-cell>
          <table:table-cell table:style-name="ce4" office:value-type="string">
            <text:p>O</text:p>
          </table:table-cell>
          <table:table-cell table:style-name="ce7" office:value-type="string">
            <text:p>16/10/2024</text:p>
          </table:table-cell>
          <table:table-cell table:style-name="ce8" office:value-type="currency" office:currency="EUR" office:value="36.4">
            <text:p>36,40 €</text:p>
          </table:table-cell>
          <table:table-cell table:style-name="ce10" office:value-type="string">
            <text:p>Exp.14539/2024.dec.2024/5678. Gastos taxi,metro,ect) asit <text:s/>Bruselas Semana Europea (05-10/10/24) Onalia Bueno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28845">
            <text:p>220240028845</text:p>
          </table:table-cell>
          <table:table-cell table:style-name="ce4" office:value-type="string">
            <text:p>O</text:p>
          </table:table-cell>
          <table:table-cell table:style-name="ce7" office:value-type="string">
            <text:p>31/12/2024</text:p>
          </table:table-cell>
          <table:table-cell table:style-name="ce8" office:value-type="currency" office:currency="EUR" office:value="60.07">
            <text:p>60,07 €</text:p>
          </table:table-cell>
          <table:table-cell table:style-name="ce10" office:value-type="string">
            <text:p>JGL 21.01.25. Expte. 15744/24. Serv. billete avión viaje Tenerife. 23/10/24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28846">
            <text:p>22024002884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31/12/2024</text:p>
          </table:table-cell>
          <table:table-cell table:style-name="ce8" office:value-type="currency" office:currency="EUR" office:value="185.73">
            <text:p>185,73 €</text:p>
          </table:table-cell>
          <table:table-cell table:style-name="ce10" office:value-type="string">
            <text:p>JGL 21.01.25. Expte. 15743/24. Serv billetes avión y coche. Lanzarote. 29/10/24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28847">
            <text:p>22024002884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31/12/2024</text:p>
          </table:table-cell>
          <table:table-cell table:style-name="ce8" office:value-type="currency" office:currency="EUR" office:value="101.66">
            <text:p>101,66 €</text:p>
          </table:table-cell>
          <table:table-cell table:style-name="ce10" office:value-type="string">
            <text:p>JGL 21.01.25 Expte. 14641/24. Adqui billetes avión y coche. AMTC. 02/10/24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02119">
            <text:p>22024000211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02/2024</text:p>
          </table:table-cell>
          <table:table-cell table:style-name="ce8" office:value-type="currency" office:currency="EUR" office:value="53.34">
            <text:p>53,34 €</text:p>
          </table:table-cell>
          <table:table-cell table:style-name="ce10" office:value-type="string">
            <text:p>Exp.7342024 Decreto nº 2024-891. dieta Onalia Bueno Garcia 22-01-2024 al 26-01-2024 <text:s text:c="2"/>FITUR,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121">
            <text:p>220240002121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02/2024</text:p>
          </table:table-cell>
          <table:table-cell table:style-name="ce8" office:value-type="currency" office:currency="EUR" office:value="66.86">
            <text:p>66,86 €</text:p>
          </table:table-cell>
          <table:table-cell table:style-name="ce10" office:value-type="string">
            <text:p>Exp.7342024 Decreto nº 2024-891 dieta Onalia Bueno Garcia 22-01-2024 al 26-01-2024 <text:s text:c="2"/>FITUR,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123">
            <text:p>220240002123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02/2024</text:p>
          </table:table-cell>
          <table:table-cell table:style-name="ce8" office:value-type="currency" office:currency="EUR" office:value="160.02">
            <text:p>160,02 €</text:p>
          </table:table-cell>
          <table:table-cell table:style-name="ce10" office:value-type="string">
            <text:p>Exp.734/2024 Decreto n 2024-891. dietas Onalia Bueno 22-01-2024 al 26-01-2024 Fitur 2024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125">
            <text:p>220240002125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02/2024</text:p>
          </table:table-cell>
          <table:table-cell table:style-name="ce8" office:value-type="currency" office:currency="EUR" office:value="200.58">
            <text:p>200,58 €</text:p>
          </table:table-cell>
          <table:table-cell table:style-name="ce10" office:value-type="string">
            <text:p>Exp.734/2024 .Decreto nº 2024-891 dietas Onalia Bueno 22-01-2024 al 26-01-2024 Fitur 2024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130">
            <text:p>220240002130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02/2024</text:p>
          </table:table-cell>
          <table:table-cell table:style-name="ce8" office:value-type="currency" office:currency="EUR" office:value="53.34">
            <text:p>53,34 €</text:p>
          </table:table-cell>
          <table:table-cell table:style-name="ce10" office:value-type="string">
            <text:p>Exp.734/2024. Decreto nº 2024-892 Dieta Juan Mencey 22-01-2024 al 26-01-2024 <text:s/>FITUR,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132">
            <text:p>220240002132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02/2024</text:p>
          </table:table-cell>
          <table:table-cell table:style-name="ce8" office:value-type="currency" office:currency="EUR" office:value="66.86">
            <text:p>66,86 €</text:p>
          </table:table-cell>
          <table:table-cell table:style-name="ce10" office:value-type="string">
            <text:p>Exp.734/2024 Decreto nº 2024-892 . Dieta Juan Mencey 22-01-2024 al 26-01-2024 <text:s/>FITUR,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134">
            <text:p>220240002134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02/2024</text:p>
          </table:table-cell>
          <table:table-cell table:style-name="ce8" office:value-type="currency" office:currency="EUR" office:value="160.02">
            <text:p>160,02 €</text:p>
          </table:table-cell>
          <table:table-cell table:style-name="ce10" office:value-type="string">
            <text:p>Expenº 734-2024 Decreto nº 2024-892 <text:s/>Dietas Juan Mencey Navarro 22-01-2024 al 26-01-2024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136">
            <text:p>22024000213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02/2024</text:p>
          </table:table-cell>
          <table:table-cell table:style-name="ce8" office:value-type="currency" office:currency="EUR" office:value="200.58">
            <text:p>200,58 €</text:p>
          </table:table-cell>
          <table:table-cell table:style-name="ce10" office:value-type="string">
            <text:p>Expenº 734-2024 Decreto nº 2024-892 <text:s/>Dietas Juan Mencey Navarro 22-01-2024 al 26-01-2024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054">
            <text:p>220240007054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3/04/2024</text:p>
          </table:table-cell>
          <table:table-cell table:style-name="ce8" office:value-type="currency" office:currency="EUR" office:value="18.41">
            <text:p>18,41 €</text:p>
          </table:table-cell>
          <table:table-cell table:style-name="ce10" office:value-type="string">
            <text:p>Exp.4735/2024.Dec.2024/2270. <text:s/>dietas manutención asistencia <text:s/>Lanzarote dia 12 marzo, asamblea de la AMTC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056">
            <text:p>22024000705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3/04/2024</text:p>
          </table:table-cell>
          <table:table-cell table:style-name="ce8" office:value-type="currency" office:currency="EUR" office:value="26.67">
            <text:p>26,67 €</text:p>
          </table:table-cell>
          <table:table-cell table:style-name="ce10" office:value-type="string">
            <text:p>Exp.4735/2024.Dec.2024/2270, dietas manutención asistencia Lanzarote dia 12 marzo, asamblea de la AMTC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060">
            <text:p>220240007060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3/04/2024</text:p>
          </table:table-cell>
          <table:table-cell table:style-name="ce8" office:value-type="currency" office:currency="EUR" office:value="26.67">
            <text:p>26,67 €</text:p>
          </table:table-cell>
          <table:table-cell table:style-name="ce10" office:value-type="string">
            <text:p>Exp.4735/2024.Dec.2024/2270 dietas manutención asistencia <text:s/>Lanzarote dia 12 marzo, asamblea de la AMTC.</text:p>
          </table:table-cell>
          <table:table-cell table:style-name="ce10" office:value-type="string">
            <text:p>Luis Miguel Becerra André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062">
            <text:p>220240007062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3/04/2024</text:p>
          </table:table-cell>
          <table:table-cell table:style-name="ce8" office:value-type="currency" office:currency="EUR" office:value="18.41">
            <text:p>18,41 €</text:p>
          </table:table-cell>
          <table:table-cell table:style-name="ce10" office:value-type="string">
            <text:p>Exp.4735/2024.Dec.2024/2270. dietas por manutencion asistencia <text:s/>Lanzarote dia 12 marzo, asamblea de la AMTC.</text:p>
          </table:table-cell>
          <table:table-cell table:style-name="ce10" office:value-type="string">
            <text:p>Luis Miguel Becerra André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230">
            <text:p>220240007230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4/04/2024</text:p>
          </table:table-cell>
          <table:table-cell table:style-name="ce8" office:value-type="currency" office:currency="EUR" office:value="3194">
            <text:p>3.194,00 €</text:p>
          </table:table-cell>
          <table:table-cell table:style-name="ce10" office:value-type="string">
            <text:p>JGL 23/04/24. Expte. 4136/24. Sum billetes y alojamiento ITB Berlín 03/03 al 07/03/24 de Juan Mencey y Raico Guerra</text:p>
          </table:table-cell>
          <table:table-cell table:style-name="ce10" office:value-type="string">
            <text:p>Juan Mencey Navarro Romero y Raico Guerra Rodríguez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07635">
            <text:p>220240007635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2/04/2024</text:p>
          </table:table-cell>
          <table:table-cell table:style-name="ce8" office:value-type="currency" office:currency="EUR" office:value="411.08">
            <text:p>411,08 €</text:p>
          </table:table-cell>
          <table:table-cell table:style-name="ce10" office:value-type="string">
            <text:p>Expe nº 4579/2024-dec.2024/2255., dietas asistencia <text:s/>ITB Berlin 03-03 al 07-03 de Juan Mencey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637">
            <text:p>22024000763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2/04/2024</text:p>
          </table:table-cell>
          <table:table-cell table:style-name="ce8" office:value-type="currency" office:currency="EUR" office:value="210.96">
            <text:p>210,96 €</text:p>
          </table:table-cell>
          <table:table-cell table:style-name="ce10" office:value-type="string">
            <text:p>Expe nº 4579/2024 <text:s/>dieta asistencia <text:s/>ITB Berlin 03-03 al 07-03 de Juan Mencey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639">
            <text:p>22024000763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2/04/2024</text:p>
          </table:table-cell>
          <table:table-cell table:style-name="ce8" office:value-type="currency" office:currency="EUR" office:value="411.08">
            <text:p>411,08 €</text:p>
          </table:table-cell>
          <table:table-cell table:style-name="ce10" office:value-type="string">
            <text:p>Expe nº 4579/2024. dec.2024/2056. dietas asistencia <text:s/>ITB Berlin 03-03 al 07-03/24 <text:s text:c="2"/>Raico Guerra</text:p>
          </table:table-cell>
          <table:table-cell table:style-name="ce10" office:value-type="string">
            <text:p>Raico Guerra Rodríguez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641">
            <text:p>220240007641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2/04/2024</text:p>
          </table:table-cell>
          <table:table-cell table:style-name="ce8" office:value-type="currency" office:currency="EUR" office:value="210.96">
            <text:p>210,96 €</text:p>
          </table:table-cell>
          <table:table-cell table:style-name="ce10" office:value-type="string">
            <text:p>Expe nº 4579/2024. dec.2024/2256. dieta asistencia <text:s/>ITB Berlin 03-03 al 07-03/24 <text:s/>Raico Guerra.</text:p>
          </table:table-cell>
          <table:table-cell table:style-name="ce10" office:value-type="string">
            <text:p>Raico Guerra Rodríguez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644">
            <text:p>220240007644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4/04/2024</text:p>
          </table:table-cell>
          <table:table-cell table:style-name="ce8" office:value-type="currency" office:currency="EUR" office:value="26.67">
            <text:p>26,67 €</text:p>
          </table:table-cell>
          <table:table-cell table:style-name="ce10" office:value-type="string">
            <text:p>Exp.6344/2024. Dec.2024/2297. <text:s/>dietas, viajar a La Palma, 12 abril. Alcaldesa Onalia Bueno. reunión materia turismo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7646">
            <text:p>22024000764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4/04/2024</text:p>
          </table:table-cell>
          <table:table-cell table:style-name="ce8" office:value-type="currency" office:currency="EUR" office:value="18.41">
            <text:p>18,41 €</text:p>
          </table:table-cell>
          <table:table-cell table:style-name="ce10" office:value-type="string">
            <text:p>Exp.6344/2024. Dec. 2024/2297. <text:s/>dietas, viajar a La Palma, 12 abril. Alcaldesa Onalia Bueno. reunión materia turismo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10766">
            <text:p>22024001076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4/06/2024</text:p>
          </table:table-cell>
          <table:table-cell table:style-name="ce8" office:value-type="currency" office:currency="EUR" office:value="3683.18">
            <text:p>3.683,18 €</text:p>
          </table:table-cell>
          <table:table-cell table:style-name="ce10" office:value-type="string">
            <text:p>JGL 04/06/24. Expte. 12167/23. Billetes, traslados y alojamiento Feria Word Travel Market Londres 23. 04/11 al 09/11/24</text:p>
          </table:table-cell>
          <table:table-cell table:style-name="ce10" office:value-type="string">
            <text:p>Juan Mencey Navarro Romero y Luis Miguel Becerra André</text:p>
          </table:table-cell>
          <table:table-cell table:style-name="ce10" office:value-type="string">
            <text:p>Keyna Travel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11664">
            <text:p>220240011664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9/05/2024</text:p>
          </table:table-cell>
          <table:table-cell table:style-name="ce8" office:value-type="currency" office:currency="EUR" office:value="26.67">
            <text:p>26,67 €</text:p>
          </table:table-cell>
          <table:table-cell table:style-name="ce10" office:value-type="string">
            <text:p>Exp,7399/2024.Dec 2024/2609. <text:s/>asistencia diferentes reuniones Alcaldesa Onalia Bueno ( 30 abril/24) Lanzarote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11666">
            <text:p>22024001166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9/05/2024</text:p>
          </table:table-cell>
          <table:table-cell table:style-name="ce8" office:value-type="currency" office:currency="EUR" office:value="18.41">
            <text:p>18,41 €</text:p>
          </table:table-cell>
          <table:table-cell table:style-name="ce10" office:value-type="string">
            <text:p>Exp,7399/2024. dec.2024/2609. <text:s/>asistencia diferentes reuniones Alcaldesa Onalia Bueno ( 30 abril/24) Lanzarote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28187">
            <text:p>22024002818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11/12/2024</text:p>
          </table:table-cell>
          <table:table-cell table:style-name="ce8" office:value-type="currency" office:currency="EUR" office:value="274.05">
            <text:p>274,05 €</text:p>
          </table:table-cell>
          <table:table-cell table:style-name="ce10" office:value-type="string">
            <text:p>Expte. 14183/2024. dec 2024/6819. dietas Onalia Bueno, Londres 04-07 noviembre 2024 Feria Internacional Turismo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28189">
            <text:p>22024002818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11/12/2024</text:p>
          </table:table-cell>
          <table:table-cell table:style-name="ce8" office:value-type="currency" office:currency="EUR" office:value="140.64">
            <text:p>140,64 €</text:p>
          </table:table-cell>
          <table:table-cell table:style-name="ce10" office:value-type="string">
            <text:p>Expte. 14183/2024. dec 2024/6819. dietas Onalia Bueno, Londres 04-07 noviembre 2024 Feria Internacional Turismo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28191">
            <text:p>220240028191</text:p>
          </table:table-cell>
          <table:table-cell table:style-name="ce4" office:value-type="string">
            <text:p>O</text:p>
          </table:table-cell>
          <table:table-cell table:style-name="ce7" office:value-type="string">
            <text:p>11/12/2024</text:p>
          </table:table-cell>
          <table:table-cell table:style-name="ce8" office:value-type="currency" office:currency="EUR" office:value="274.05">
            <text:p>274,05 €</text:p>
          </table:table-cell>
          <table:table-cell table:style-name="ce10" office:value-type="string">
            <text:p>Expte.14183/2024. Dec 2024/6819. dietas Juan Mencey Navarro Londres 04-07 noviembre 2024 Feria Internacional Turismo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28193">
            <text:p>220240028193</text:p>
          </table:table-cell>
          <table:table-cell table:style-name="ce4" office:value-type="string">
            <text:p>O</text:p>
          </table:table-cell>
          <table:table-cell table:style-name="ce7" office:value-type="string">
            <text:p>11/12/2024</text:p>
          </table:table-cell>
          <table:table-cell table:style-name="ce8" office:value-type="currency" office:currency="EUR" office:value="140.64">
            <text:p>140,64 €</text:p>
          </table:table-cell>
          <table:table-cell table:style-name="ce10" office:value-type="string">
            <text:p>Expte.14183/2024. Dec 2024/6819. dietas Juan Mencey Navarro Londres 04-07 noviembre 2024 Feria Internacional Turismo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127">
            <text:p>22024000212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02/2024</text:p>
          </table:table-cell>
          <table:table-cell table:style-name="ce8" office:value-type="currency" office:currency="EUR" office:value="87.85">
            <text:p>87,85 €</text:p>
          </table:table-cell>
          <table:table-cell table:style-name="ce10" office:value-type="string">
            <text:p>Exp.734 /2023 Decreto nº 2024-891. locomoción asistencia feria FITUR-24 . 22 a 26/01/24. Alcaldesa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138">
            <text:p>220240002138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02/2024</text:p>
          </table:table-cell>
          <table:table-cell table:style-name="ce8" office:value-type="currency" office:currency="EUR" office:value="8.6">
            <text:p>8,60 €</text:p>
          </table:table-cell>
          <table:table-cell table:style-name="ce10" office:value-type="string">
            <text:p>Exp.734 /2023. Decreto nº 2024-892 <text:s/>locomoción asistencia feria FITUR-24 . 22 a 26/01/24. Alcaldesa y Concejal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02575">
            <text:p>220240002575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7/02/2024</text:p>
          </table:table-cell>
          <table:table-cell table:style-name="ce8" office:value-type="currency" office:currency="EUR" office:value="260">
            <text:p>260,00 €</text:p>
          </table:table-cell>
          <table:table-cell table:style-name="ce10" office:value-type="string">
            <text:p>JGL 27.02.24 Expte 733/2024. Servicio gastos modificación billetes Fitur 2024 11/01/24 Onalia Bueno, Mencey Navarro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04760">
            <text:p>220240004760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6/03/2024</text:p>
          </table:table-cell>
          <table:table-cell table:style-name="ce8" office:value-type="currency" office:currency="EUR" office:value="326">
            <text:p>326,00 €</text:p>
          </table:table-cell>
          <table:table-cell table:style-name="ce10" office:value-type="string">
            <text:p>JGL 26/03/24. Billetes avión Gran Canaria - Madrid 20/12/23 Juan Mencey Navarro Romero y Onalia Bueno García.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07230">
            <text:p>220240007230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4/04/2024</text:p>
          </table:table-cell>
          <table:table-cell table:style-name="ce8" office:value-type="currency" office:currency="EUR" office:value="2000.82">
            <text:p>2.000,82 €</text:p>
          </table:table-cell>
          <table:table-cell table:style-name="ce10" office:value-type="string">
            <text:p>JGL 23/04/24. Expte. 4136/24. Sum billetes y alojamiento ITB Berlín 03/03 al 07/03/24 de Juan Mencey y Raico Guerra</text:p>
          </table:table-cell>
          <table:table-cell table:style-name="ce10" office:value-type="string">
            <text:p>Juan Mencey Navarro Romero y Raico Guerra Rodríguez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07259">
            <text:p>22024000725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4/04/2024</text:p>
          </table:table-cell>
          <table:table-cell table:style-name="ce8" office:value-type="currency" office:currency="EUR" office:value="166.64">
            <text:p>166,64 €</text:p>
          </table:table-cell>
          <table:table-cell table:style-name="ce10" office:value-type="string">
            <text:p>JGL 23/04/24. Expte. 5182/24. Adquisición <text:s/>billete avión y coche. Tenerife Consuelo Díaz y Victor R. 21/03/24.</text:p>
          </table:table-cell>
          <table:table-cell table:style-name="ce10" office:value-type="string">
            <text:p>Consuelo Díaz León y Víctor Gutiérrez Navarro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08525">
            <text:p>220240008525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7/05/2024</text:p>
          </table:table-cell>
          <table:table-cell table:style-name="ce8" office:value-type="currency" office:currency="EUR" office:value="58.07">
            <text:p>58,07 €</text:p>
          </table:table-cell>
          <table:table-cell table:style-name="ce10" office:value-type="string">
            <text:p>JGL 07/05/24. Expte. 5220/24. Billete avión asisten reunión materia turismo. Onalia Bueno. 22/03/24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08959">
            <text:p>22024000895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14/05/2024</text:p>
          </table:table-cell>
          <table:table-cell table:style-name="ce8" office:value-type="currency" office:currency="EUR" office:value="116.14">
            <text:p>116,14 €</text:p>
          </table:table-cell>
          <table:table-cell table:style-name="ce10" office:value-type="string">
            <text:p>JGL 14/05/24. Expte. 4544/24. Gastos billete avión y transporte Lanzarote día 12/03, asamblea AMTC. 11/03 al 12/03/24</text:p>
          </table:table-cell>
          <table:table-cell table:style-name="ce10" office:value-type="string">
            <text:p>Onalia Bueno García y Luis Miguel Becerra André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10193">
            <text:p>220240010193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8/05/2024</text:p>
          </table:table-cell>
          <table:table-cell table:style-name="ce8" office:value-type="currency" office:currency="EUR" office:value="58.07">
            <text:p>58,07 €</text:p>
          </table:table-cell>
          <table:table-cell table:style-name="ce10" office:value-type="string">
            <text:p>JGL 28/05/24. Expte. 7350/24. Asistencia diferentes reuniones alcaldesa Onalia Bueno en Lanzarote. 30/04/24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3"/>
        </table:table-row>
        <table:table-row table:style-name="ro4">
          <table:table-cell table:style-name="ce4" office:value-type="float" office:value="220240010766">
            <text:p>22024001076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4/06/2024</text:p>
          </table:table-cell>
          <table:table-cell table:style-name="ce8" office:value-type="currency" office:currency="EUR" office:value="983.03">
            <text:p>983,03 €</text:p>
          </table:table-cell>
          <table:table-cell table:style-name="ce10" office:value-type="string">
            <text:p>JGL 04/06/24. Expte. 12167/23. Billetes, traslados y alojamiento Feria Word Travel Market Londres 23. 04/11 al 09/11/24</text:p>
          </table:table-cell>
          <table:table-cell table:style-name="ce10" office:value-type="string">
            <text:p>Juan Mencey Navarro Romero y Luis Miguel Becerra André</text:p>
          </table:table-cell>
          <table:table-cell table:style-name="ce10" office:value-type="string">
            <text:p>Keyna Travel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12503">
            <text:p>220240012503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5/06/2024</text:p>
          </table:table-cell>
          <table:table-cell table:style-name="ce8" office:value-type="currency" office:currency="EUR" office:value="83.15">
            <text:p>83,15 €</text:p>
          </table:table-cell>
          <table:table-cell table:style-name="ce10" office:value-type="string">
            <text:p>JGL 25/06/24. Expte. 6112/24. Servicio billetes viajar a La Palma 12/04. Onalia Bueno reunión materia turismo. 12/04/24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13827">
            <text:p>22024001382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9/07/2024</text:p>
          </table:table-cell>
          <table:table-cell table:style-name="ce8" office:value-type="currency" office:currency="EUR" office:value="97.76">
            <text:p>97,76 €</text:p>
          </table:table-cell>
          <table:table-cell table:style-name="ce10" office:value-type="string">
            <text:p>JGL 09/07/24. Expte. 7962/24. Adquisición billetes avión asistencia Alcaldesa a La Palma. 07/05 al 20/05/24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14916">
            <text:p>22024001491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30/07/2024</text:p>
          </table:table-cell>
          <table:table-cell table:style-name="ce8" office:value-type="currency" office:currency="EUR" office:value="84.26">
            <text:p>84,26 €</text:p>
          </table:table-cell>
          <table:table-cell table:style-name="ce10" office:value-type="string">
            <text:p>JGL 30/07/24. Expte. 8258/24. Serv billete avión a la Palma asisten reunión. Tania del Pino. 20/05/24</text:p>
          </table:table-cell>
          <table:table-cell table:style-name="ce10" office:value-type="string">
            <text:p>Tania del Pino Alonso Pérez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>
          <table:table-cell table:style-name="ce4" office:value-type="float" office:value="220240014919">
            <text:p>22024001491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30/07/2024</text:p>
          </table:table-cell>
          <table:table-cell table:style-name="ce8" office:value-type="currency" office:currency="EUR" office:value="73.07">
            <text:p>73,07 €</text:p>
          </table:table-cell>
          <table:table-cell table:style-name="ce10" office:value-type="string">
            <text:p>JGL 30/07/24. Expte. 8618/24. Billete viaje Lanzarote Onalia Bueno reunión trabajo. 28/05/24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Viajes La Molina, S.L.</text:p>
          </table:table-cell>
          <table:table-cell table:number-columns-repeated="1013"/>
        </table:table-row>
        <table:table-row table:style-name="ro4" table:number-rows-repeated="32">
          <table:table-cell table:style-name="ce5" table:number-columns-repeated="3"/>
          <table:table-cell table:style-name="ce9"/>
          <table:table-cell table:style-name="ce11" table:number-columns-repeated="3"/>
          <table:table-cell table:number-columns-repeated="1013"/>
        </table:table-row>
        <table:table-row table:style-name="ro4" table:number-rows-repeated="42">
          <table:table-cell table:number-columns-repeated="3"/>
          <table:table-cell table:style-name="ce9"/>
          <table:table-cell table:style-name="ce11" table:number-columns-repeated="3"/>
          <table:table-cell table:number-columns-repeated="1013"/>
        </table:table-row>
        <table:table-row table:style-name="ro4" table:number-rows-repeated="3">
          <table:table-cell table:number-columns-repeated="4"/>
          <table:table-cell table:style-name="ce11" table:number-columns-repeated="3"/>
          <table:table-cell table:number-columns-repeated="1013"/>
        </table:table-row>
        <table:table-row table:style-name="ro4" table:number-rows-repeated="1048427">
          <table:table-cell table:number-columns-repeated="1020"/>
        </table:table-row>
        <table:table-row table:style-name="ro4">
          <table:table-cell table:number-columns-repeated="102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5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style style:name="Default" style:family="table-cell"/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026cm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53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53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2">12/03/2025</text:date>, <text:time>12:23:44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3-12T12:23:44.16</dc:date>
    <meta:editing-duration>PT1H35M3S</meta:editing-duration>
    <meta:editing-cycles>8</meta:editing-cycles>
    <meta:generator>OpenOffice/4.1.15$Win32 OpenOffice.org_project/4115m2$Build-9813</meta:generator>
    <meta:document-statistic meta:table-count="1" meta:cell-count="437" meta:object-count="0"/>
  </office:meta>
</office:document-meta>
</file>