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6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9.179cm"/>
    </style:style>
    <style:style style:name="co3" style:family="table-column">
      <style:table-column-properties fo:break-before="auto" style:column-width="4.74cm"/>
    </style:style>
    <style:style style:name="co4" style:family="table-column">
      <style:table-column-properties fo:break-before="auto" style:column-width="6.219cm"/>
    </style:style>
    <style:style style:name="co5" style:family="table-column">
      <style:table-column-properties fo:break-before="auto" style:column-width="3.191cm"/>
    </style:style>
    <style:style style:name="co7" style:family="table-column">
      <style:table-column-properties fo:break-before="auto" style:column-width="3.953cm"/>
    </style:style>
    <style:style style:name="ro4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767cm" fo:break-before="auto" style:use-optimal-row-height="false"/>
    </style:style>
    <style:style style:name="ro3" style:family="table-row">
      <style:table-row-properties style:row-height="0.453cm" fo:break-before="auto" style:use-optimal-row-height="false"/>
    </style:style>
    <style:style style:name="ro5" style:family="table-row">
      <style:table-row-properties style:row-height="0.855cm" fo:break-before="auto" style:use-optimal-row-height="false"/>
    </style:style>
    <style:style style:name="ro6" style:family="table-row">
      <style:table-row-properties style:row-height="0.78cm" fo:break-before="auto" style:use-optimal-row-height="false"/>
    </style:style>
    <style:style style:name="ro7" style:family="table-row">
      <style:table-row-properties style:row-height="0.55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33ff99" style:text-align-source="fix" style:repeat-content="false" fo:wrap-option="no-wrap" fo:border="none" style:vertical-align="middle"/>
      <style:paragraph-properties fo:text-align="start" fo:margin-left="0cm"/>
      <style:text-properties fo:font-size="8pt" fo:font-weight="bold" style:font-size-asian="8pt" style:font-weight-asian="bold" style:font-size-complex="8pt" style:font-weight-complex="bold"/>
    </style:style>
    <style:style style:name="ce2" style:family="table-cell" style:parent-style-name="Default">
      <style:table-cell-properties style:text-align-source="fix" style:repeat-content="false" fo:wrap-option="wrap" fo:border="none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3" style:family="table-cell" style:parent-style-name="Default">
      <style:table-cell-properties fo:background-color="#66ffff" style:text-align-source="fix" style:repeat-content="false" fo:wrap-option="wrap" fo:border="0.002cm solid #000000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4" style:family="table-cell" style:parent-style-name="Default">
      <style:table-cell-properties fo:background-color="transparent" fo:border="0.002cm solid #000000"/>
      <style:text-properties fo:font-size="8pt" style:font-size-asian="8pt" style:font-size-complex="8pt"/>
    </style:style>
    <style:style style:name="ce5" style:family="table-cell" style:parent-style-name="Default">
      <style:table-cell-properties fo:background-color="#33ff99" style:text-align-source="fix" style:repeat-content="false" fo:wrap-option="wrap" fo:border="none" style:vertical-align="middle"/>
      <style:paragraph-properties fo:text-align="center"/>
      <style:text-properties fo:font-size="8pt" fo:font-weight="bold" style:font-size-asian="8pt" style:font-weight-asian="bold" style:font-size-complex="8pt" style:font-weight-complex="bold"/>
    </style:style>
    <style:style style:name="ce6" style:family="table-cell" style:parent-style-name="Default">
      <style:table-cell-properties fo:background-color="transparent" fo:wrap-option="wrap" fo:border="0.002cm solid #000000"/>
      <style:text-properties fo:font-size="8pt" style:font-size-asian="8pt" style:font-size-complex="8pt"/>
    </style:style>
    <style:style style:name="ce7" style:family="table-cell" style:parent-style-name="Default">
      <style:table-cell-properties fo:wrap-option="wrap"/>
    </style:style>
    <style:style style:name="ce8" style:family="table-cell" style:parent-style-name="Default" style:data-style-name="N105">
      <style:table-cell-properties style:text-align-source="fix" style:repeat-content="false" fo:background-color="transparent" fo:border="0.002cm solid #000000"/>
      <style:paragraph-properties fo:text-align="center" fo:margin-left="0cm"/>
      <style:text-properties fo:font-size="8pt" style:font-size-asian="8pt" style:font-size-complex="8pt"/>
    </style:style>
    <style:style style:name="ce9" style:family="table-cell" style:parent-style-name="Default" style:data-style-name="N105">
      <style:table-cell-properties style:text-align-source="fix" style:repeat-content="false" fo:background-color="transparent"/>
      <style:paragraph-properties fo:text-align="center" fo:margin-left="0cm"/>
      <style:text-properties fo:font-size="8pt" style:font-size-asian="8pt" style:font-size-complex="8pt"/>
    </style:style>
    <style:style style:name="ce10" style:family="table-cell" style:parent-style-name="Default" style:data-style-name="N105"/>
    <style:style style:name="ce11" style:family="table-cell" style:parent-style-name="Default">
      <style:table-cell-properties style:text-align-source="fix" style:repeat-content="false" fo:background-color="transparent" fo:border="0.002cm solid #000000"/>
      <style:paragraph-properties fo:text-align="center" fo:margin-left="0cm"/>
      <style:text-properties fo:font-size="8pt" style:font-size-asian="8pt" style:font-size-complex="8pt"/>
    </style:style>
    <style:style style:name="ce12" style:family="table-cell" style:parent-style-name="Default">
      <style:table-cell-properties style:text-align-source="fix" style:repeat-content="false" fo:wrap-option="wrap" style:vertical-align="middle"/>
      <style:paragraph-properties fo:text-align="center"/>
    </style:style>
  </office:automatic-styles>
  <office:body>
    <office:spreadsheet>
      <table:table table:name="Hoja1" table:style-name="ta1" table:print="false">
        <table:table-column table:style-name="co2" table:default-cell-style-name="ce4"/>
        <table:table-column table:style-name="co3" table:default-cell-style-name="ce4"/>
        <table:table-column table:style-name="co4" table:default-cell-style-name="ce6"/>
        <table:table-column table:style-name="co5" table:default-cell-style-name="ce8"/>
        <table:table-column table:style-name="co7" table:default-cell-style-name="ce11"/>
        <table:table-column table:style-name="co6" table:default-cell-style-name="Default"/>
        <table:table-row table:style-name="ro2">
          <table:table-cell table:style-name="ce1" office:value-type="string">
            <text:p>Régimen de retribuciones y dedicación del Grupo de Gobierno del Ayuntamiento de Mogán</text:p>
          </table:table-cell>
          <table:table-cell table:style-name="ce5"/>
          <table:table-cell table:style-name="ce2" table:number-columns-repeated="3"/>
          <table:table-cell table:style-name="ce12"/>
        </table:table-row>
        <table:table-row table:style-name="ro3">
          <table:table-cell table:style-name="ce2" table:number-columns-repeated="5"/>
          <table:table-cell table:style-name="ce12"/>
        </table:table-row>
        <table:table-row table:style-name="ro5">
          <table:table-cell table:style-name="ce3" office:value-type="string">
            <text:p>Nombre y apellidos</text:p>
          </table:table-cell>
          <table:table-cell table:style-name="ce3" office:value-type="string">
            <text:p>Cargo</text:p>
          </table:table-cell>
          <table:table-cell table:style-name="ce3" office:value-type="string">
            <text:p>Dedicación</text:p>
          </table:table-cell>
          <table:table-cell table:style-name="ce3" office:value-type="string">
            <text:p>Retribución bruta anual</text:p>
          </table:table-cell>
          <table:table-cell table:style-name="ce3" office:value-type="string">
            <text:p>Aprobado en</text:p>
          </table:table-cell>
          <table:table-cell table:style-name="ce12"/>
        </table:table-row>
        <table:table-row table:style-name="ro6">
          <table:table-cell office:value-type="string">
            <text:p>Onalia Bueno García (Juntos por Mogán)</text:p>
          </table:table-cell>
          <table:table-cell office:value-type="string">
            <text:p>Alcaldesa Presidenta</text:p>
          </table:table-cell>
          <table:table-cell office:value-type="string">
            <text:p>Exclusiva</text:p>
          </table:table-cell>
          <table:table-cell office:value-type="currency" office:currency="EUR" office:value="65802.15">
            <text:p>65.802,15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Juan Mencey Navarro Romero (Juntos por Mogán)</text:p>
          </table:table-cell>
          <table:table-cell office:value-type="string">
            <text:p>Primer Teniente de Alcalde</text:p>
          </table:table-cell>
          <table:table-cell office:value-type="string">
            <text:p>Parcial 75% de la jornada completa</text:p>
          </table:table-cell>
          <table:table-cell office:value-type="currency" office:currency="EUR" office:value="49351.61">
            <text:p>49.351,6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Juan Ernesto Hernández Cruz (Juntos por Mogán)</text:p>
          </table:table-cell>
          <table:table-cell office:value-type="string">
            <text:p>Segundo Teniente de Alcalde</text:p>
          </table:table-cell>
          <table:table-cell office:value-type="string">
            <text:p>Exclusiva</text:p>
          </table:table-cell>
          <table:table-cell office:value-type="currency" office:currency="EUR" office:value="49604.41">
            <text:p>49.604,4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Tania del Pino Alonso Pérez (Juntos por Mogán)</text:p>
          </table:table-cell>
          <table:table-cell office:value-type="string">
            <text:p>Tercera Teniente de Alcalde</text:p>
          </table:table-cell>
          <table:table-cell office:value-type="string">
            <text:p>Exclusiva</text:p>
          </table:table-cell>
          <table:table-cell office:value-type="currency" office:currency="EUR" office:value="49604.41">
            <text:p>49.604,4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Luis Miguel Becerra André (Juntos por Mogán)</text:p>
          </table:table-cell>
          <table:table-cell office:value-type="string">
            <text:p>Cuarto Teniente de Alcalde</text:p>
          </table:table-cell>
          <table:table-cell office:value-type="string">
            <text:p>Parcial 75% de la jornada completa</text:p>
          </table:table-cell>
          <table:table-cell office:value-type="currency" office:currency="EUR" office:value="49351.61">
            <text:p>49.351,6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Consuelo Díaz León (Juntos por Mogán)</text:p>
          </table:table-cell>
          <table:table-cell office:value-type="string">
            <text:p>Concejala delegada</text:p>
          </table:table-cell>
          <table:table-cell office:value-type="string">
            <text:p>Exclusiva</text:p>
          </table:table-cell>
          <table:table-cell office:value-type="currency" office:currency="EUR" office:value="49604.41">
            <text:p>49.604,4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Víctor Gutiérrez Navarro (Juntos por Mogán)</text:p>
          </table:table-cell>
          <table:table-cell office:value-type="string">
            <text:p>Concejal delegado</text:p>
          </table:table-cell>
          <table:table-cell office:value-type="string">
            <text:p>Exclusiva</text:p>
          </table:table-cell>
          <table:table-cell office:value-type="currency" office:currency="EUR" office:value="49604.41">
            <text:p>49.604,4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Wilian Cristofe García Jiménez (Juntos por Mogán)</text:p>
          </table:table-cell>
          <table:table-cell office:value-type="string">
            <text:p>Concejal delegado</text:p>
          </table:table-cell>
          <table:table-cell office:value-type="string">
            <text:p>Exclusiva</text:p>
          </table:table-cell>
          <table:table-cell office:value-type="currency" office:currency="EUR" office:value="49604.41">
            <text:p>49.604,4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Mencey Santana Rodríguez (Juntos por Mogán)</text:p>
          </table:table-cell>
          <table:table-cell office:value-type="string">
            <text:p>Concejal delegado</text:p>
          </table:table-cell>
          <table:table-cell office:value-type="string">
            <text:p>Exclusiva</text:p>
          </table:table-cell>
          <table:table-cell office:value-type="currency" office:currency="EUR" office:value="49604.41">
            <text:p>49.604,4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Emily del Carmen Quintana Ramírez (Juntos por Mogán)</text:p>
          </table:table-cell>
          <table:table-cell office:value-type="string">
            <text:p>Concejala delegada</text:p>
          </table:table-cell>
          <table:table-cell office:value-type="string">
            <text:p>Parcial 75% de la jornada completa</text:p>
          </table:table-cell>
          <table:table-cell office:value-type="currency" office:currency="EUR" office:value="49351.61">
            <text:p>49.351,6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Rayco Guerra Rodríguez (Juntos por Mogán)</text:p>
          </table:table-cell>
          <table:table-cell office:value-type="string">
            <text:p>Concejal delegado</text:p>
          </table:table-cell>
          <table:table-cell office:value-type="string">
            <text:p>Parcial 75% de la jornada completa</text:p>
          </table:table-cell>
          <table:table-cell office:value-type="currency" office:currency="EUR" office:value="49351.61">
            <text:p>49.351,6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Josué Hernández Delgado (Juntos por Mogán)</text:p>
          </table:table-cell>
          <table:table-cell office:value-type="string">
            <text:p>Concejal delegado</text:p>
          </table:table-cell>
          <table:table-cell office:value-type="string">
            <text:p>Exclusiva</text:p>
          </table:table-cell>
          <table:table-cell office:value-type="currency" office:currency="EUR" office:value="49604.41">
            <text:p>49.604,4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Minerva Oliva Martel (Juntos por Mogán)</text:p>
          </table:table-cell>
          <table:table-cell office:value-type="string">
            <text:p>Concejala delegada</text:p>
          </table:table-cell>
          <table:table-cell office:value-type="string">
            <text:p>Parcial 75% de la jornada completa</text:p>
          </table:table-cell>
          <table:table-cell office:value-type="currency" office:currency="EUR" office:value="49351.61">
            <text:p>49.351,6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Grimanesa Artiles Oliva (Juntos por Mogán)</text:p>
          </table:table-cell>
          <table:table-cell office:value-type="string">
            <text:p>Concejala delegada</text:p>
          </table:table-cell>
          <table:table-cell office:value-type="string">
            <text:p>Parcial 75% de la jornada completa</text:p>
          </table:table-cell>
          <table:table-cell office:value-type="currency" office:currency="EUR" office:value="49351.61">
            <text:p>49.351,6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Yaiza de la Soledad Llovell Hernández (Juntos por Mogán)</text:p>
          </table:table-cell>
          <table:table-cell office:value-type="string">
            <text:p>Concejala delegada</text:p>
          </table:table-cell>
          <table:table-cell office:value-type="string">
            <text:p>Exclusiva</text:p>
          </table:table-cell>
          <table:table-cell table:style-name="ce9" office:value-type="currency" office:currency="EUR" office:value="49604.41">
            <text:p>49.604,4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Neftalí de Jesús Sabina Déniz (Juntos por Mogán)</text:p>
          </table:table-cell>
          <table:table-cell office:value-type="string">
            <text:p>Concejal delegado</text:p>
          </table:table-cell>
          <table:table-cell office:value-type="string">
            <text:p>Parcial 75% de la jornada completa</text:p>
          </table:table-cell>
          <table:table-cell office:value-type="currency" office:currency="EUR" office:value="49351.61">
            <text:p>49.351,61 €</text:p>
          </table:table-cell>
          <table:table-cell office:value-type="string">
            <text:p>Pleno 20-12-2024</text:p>
          </table:table-cell>
          <table:table-cell/>
        </table:table-row>
        <table:table-row table:style-name="ro6">
          <table:table-cell office:value-type="string">
            <text:p>Iván Ramos Cazorla (Juntos por Mogán)</text:p>
          </table:table-cell>
          <table:table-cell office:value-type="string">
            <text:p>Concejal delegado</text:p>
          </table:table-cell>
          <table:table-cell office:value-type="string">
            <text:p>Exclusiva</text:p>
          </table:table-cell>
          <table:table-cell office:value-type="currency" office:currency="EUR" office:value="49604.41">
            <text:p>49.604,41 €</text:p>
          </table:table-cell>
          <table:table-cell office:value-type="string">
            <text:p>Pleno 25-02-2025</text:p>
          </table:table-cell>
          <table:table-cell/>
        </table:table-row>
        <table:table-row table:style-name="ro7">
          <table:table-cell table:style-name="Default" table:number-columns-repeated="2"/>
          <table:table-cell table:style-name="ce7"/>
          <table:table-cell table:style-name="ce10"/>
          <table:table-cell table:style-name="Default"/>
          <table:table-cell/>
        </table:table-row>
        <table:table-row table:style-name="ro7" table:number-rows-repeated="7">
          <table:table-cell table:style-name="Default" table:number-columns-repeated="3"/>
          <table:table-cell table:style-name="ce10"/>
          <table:table-cell table:style-name="Default"/>
          <table:table-cell/>
        </table:table-row>
        <table:table-row table:style-name="ro7">
          <table:table-cell table:style-name="Default" table:number-columns-repeated="3"/>
          <table:table-cell table:style-name="ce10"/>
          <table:table-cell table:style-name="Default"/>
          <table:table-cell/>
        </table:table-row>
      </table:table>
      <table:table table:name="Hoja2" table:style-name="ta1" table:print="false">
        <table:table-column table:style-name="co6" table:default-cell-style-name="Default"/>
        <table:table-row table:style-name="ro4">
          <table:table-cell/>
        </table:table-row>
      </table:table>
      <table:table table:name="Hoja3" table:style-name="ta1" table:print="false">
        <table:table-column table:style-name="co6" table:default-cell-style-name="Default"/>
        <table:table-row table:style-name="ro4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number:currency-style style:name="N105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29.7cm" fo:page-height="21.001cm" style:num-format="1" style:print-orientation="landscape" fo:margin-top="1cm" fo:margin-bottom="2cm" fo:margin-left="1cm" fo:margin-right="1cm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/>
      <style:header-left style:display="false"/>
      <style:footer/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2-26">26/02/2025</text:date>, <text:time>11:56:53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04-18T07:26:44.35</meta:creation-date>
    <dc:date>2025-02-26T11:56:53.27</dc:date>
    <meta:editing-duration>PT2H22M35S</meta:editing-duration>
    <meta:editing-cycles>11</meta:editing-cycles>
    <meta:generator>OpenOffice/4.1.15$Win32 OpenOffice.org_project/4115m2$Build-9813</meta:generator>
    <meta:print-date>2023-06-28T12:43:26.32</meta:print-date>
    <meta:document-statistic meta:table-count="3" meta:cell-count="91" meta:object-count="0"/>
  </office:meta>
</office:document-meta>
</file>