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177000000C0F9D0B3CC65B98F13.png" manifest:media-type="image/png"/>
  <manifest:file-entry manifest:full-path="Pictures/10000000000000C8000000C8DFC6665982D80C54.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Arial2" svg:font-family="Arial, Arial" style:font-family-generic="swiss"/>
    <style:font-face style:name="ArialMT" svg:font-family="ArialMT" style:font-family-generic="roman" style:font-pitch="variable"/>
    <style:font-face style:name="Century Gothic" svg:font-family="'Century Gothic'" style:font-family-generic="swiss"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ystem" style:font-pitch="variable"/>
    <style:font-face style:name="Footlight MT Light" svg:font-family="'Footlight MT Light'" style:font-family-generic="roman" style:font-pitch="variable"/>
    <style:font-face style:name="Mangal" svg:font-family="Mangal" style:font-pitch="variable"/>
    <style:font-face style:name="Mangal1" svg:font-family="Mangal" style:font-family-generic="system" style:font-pitch="variable"/>
    <style:font-face style:name="Microsoft Sans Serif" svg:font-family="'Microsoft Sans Serif'" style:font-family-generic="swiss"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imSun1" svg:font-family="SimSun, 'Arial Unicode MS'"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svg:font-family="Times" style:font-family-generic="roman"/>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office:font-face-decls>
  <office:automatic-styles>
    <style:style style:name="Tabla11" style:family="table" style:master-page-name="Standard">
      <style:table-properties style:width="17cm" style:page-number="auto" table:align="margins" style:writing-mode="lr-tb"/>
    </style:style>
    <style:style style:name="Tabla11.A" style:family="table-column">
      <style:table-column-properties style:column-width="8.5cm" style:rel-column-width="32767*"/>
    </style:style>
    <style:style style:name="Tabla11.B" style:family="table-column">
      <style:table-column-properties style:column-width="8.5cm" style:rel-column-width="32768*"/>
    </style:style>
    <style:style style:name="Tabla11.A1" style:family="table-cell">
      <style:table-cell-properties style:vertical-align="middle" fo:padding="0.097cm" fo:border="none"/>
    </style:style>
    <style:style style:name="Tabla1" style:family="table">
      <style:table-properties style:width="16.981cm" fo:margin-left="0.019cm" fo:margin-right="0cm" table:align="margins" style:writing-mode="lr-tb"/>
    </style:style>
    <style:style style:name="Tabla1.A" style:family="table-column">
      <style:table-column-properties style:column-width="2.381cm" style:rel-column-width="9190*"/>
    </style:style>
    <style:style style:name="Tabla1.B" style:family="table-column">
      <style:table-column-properties style:column-width="5.484cm" style:rel-column-width="21164*"/>
    </style:style>
    <style:style style:name="Tabla1.C" style:family="table-column">
      <style:table-column-properties style:column-width="6.854cm" style:rel-column-width="26453*"/>
    </style:style>
    <style:style style:name="Tabla1.D" style:family="table-column">
      <style:table-column-properties style:column-width="2.261cm" style:rel-column-width="8728*"/>
    </style:style>
    <style:style style:name="Tabla1.1" style:family="table-row">
      <style:table-row-properties fo:keep-together="auto"/>
    </style:style>
    <style:style style:name="Tabla1.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D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A2" style:family="table-cell">
      <style:table-cell-properties style:vertical-align="middle" fo:background-color="#eeeeee" fo:padding-left="0.191cm" fo:padding-right="0.191cm" fo:padding-top="0.097cm" fo:padding-bottom="0.097cm" fo:border-left="0.5pt solid #000000" fo:border-right="none" fo:border-top="none" fo:border-bottom="0.5pt solid #000000" style:writing-mode="lr-tb">
        <style:background-image/>
      </style:table-cell-properties>
    </style:style>
    <style:style style:name="Tabla1.D2" style:family="table-cell" style:data-style-name="N112">
      <style:table-cell-properties style:vertical-align="middle" fo:background-color="#eeeeee" fo:padding-left="0.191cm" fo:padding-right="0.191cm" fo:padding-top="0.097cm" fo:padding-bottom="0.097cm" fo:border-left="0.5pt solid #000000" fo:border-right="0.5pt solid #000000" fo:border-top="none" fo:border-bottom="0.5pt solid #000000" style:writing-mode="lr-tb">
        <style:background-image/>
      </style:table-cell-properties>
    </style:style>
    <style:style style:name="Tabla1.A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B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C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D3"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A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B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C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D5"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A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B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C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D7"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A9"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B9"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C9"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D9"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10" style:family="table-row">
      <style:table-row-properties style:min-row-height="1.72cm" fo:keep-together="auto"/>
    </style:style>
    <style:style style:name="Tabla8" style:family="table">
      <style:table-properties style:width="14.653cm" table:align="center" style:writing-mode="lr-tb"/>
    </style:style>
    <style:style style:name="Tabla8.A" style:family="table-column">
      <style:table-column-properties style:column-width="2.895cm"/>
    </style:style>
    <style:style style:name="Tabla8.B" style:family="table-column">
      <style:table-column-properties style:column-width="8.994cm"/>
    </style:style>
    <style:style style:name="Tabla8.C" style:family="table-column">
      <style:table-column-properties style:column-width="2.764cm"/>
    </style:style>
    <style:style style:name="Tabla8.1" style:family="table-row">
      <style:table-row-properties fo:keep-together="auto"/>
    </style:style>
    <style:style style:name="Tabla8.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8.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8.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8.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8.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4" style:family="table">
      <style:table-properties style:width="14.653cm" table:align="center" style:writing-mode="lr-tb"/>
    </style:style>
    <style:style style:name="Tabla14.A" style:family="table-column">
      <style:table-column-properties style:column-width="2.895cm"/>
    </style:style>
    <style:style style:name="Tabla14.B" style:family="table-column">
      <style:table-column-properties style:column-width="8.994cm"/>
    </style:style>
    <style:style style:name="Tabla14.C" style:family="table-column">
      <style:table-column-properties style:column-width="2.764cm"/>
    </style:style>
    <style:style style:name="Tabla14.1" style:family="table-row">
      <style:table-row-properties fo:keep-together="auto"/>
    </style:style>
    <style:style style:name="Tabla14.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4.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4.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4.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4.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5" style:family="table">
      <style:table-properties style:width="14.653cm" table:align="center" style:writing-mode="lr-tb"/>
    </style:style>
    <style:style style:name="Tabla15.A" style:family="table-column">
      <style:table-column-properties style:column-width="2.895cm"/>
    </style:style>
    <style:style style:name="Tabla15.B" style:family="table-column">
      <style:table-column-properties style:column-width="8.994cm"/>
    </style:style>
    <style:style style:name="Tabla15.C" style:family="table-column">
      <style:table-column-properties style:column-width="2.764cm"/>
    </style:style>
    <style:style style:name="Tabla15.1" style:family="table-row">
      <style:table-row-properties fo:keep-together="auto"/>
    </style:style>
    <style:style style:name="Tabla15.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5.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5.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5.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5.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6" style:family="table">
      <style:table-properties style:width="14.653cm" table:align="center" style:writing-mode="lr-tb"/>
    </style:style>
    <style:style style:name="Tabla16.A" style:family="table-column">
      <style:table-column-properties style:column-width="2.895cm"/>
    </style:style>
    <style:style style:name="Tabla16.B" style:family="table-column">
      <style:table-column-properties style:column-width="8.994cm"/>
    </style:style>
    <style:style style:name="Tabla16.C" style:family="table-column">
      <style:table-column-properties style:column-width="2.764cm"/>
    </style:style>
    <style:style style:name="Tabla16.1" style:family="table-row">
      <style:table-row-properties fo:keep-together="auto"/>
    </style:style>
    <style:style style:name="Tabla16.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6.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6.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6.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6.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4" style:family="table">
      <style:table-properties style:width="14.653cm" table:align="center" style:writing-mode="lr-tb"/>
    </style:style>
    <style:style style:name="Tabla4.A" style:family="table-column">
      <style:table-column-properties style:column-width="2.895cm"/>
    </style:style>
    <style:style style:name="Tabla4.B" style:family="table-column">
      <style:table-column-properties style:column-width="8.994cm"/>
    </style:style>
    <style:style style:name="Tabla4.C" style:family="table-column">
      <style:table-column-properties style:column-width="2.764cm"/>
    </style:style>
    <style:style style:name="Tabla4.1" style:family="table-row">
      <style:table-row-properties fo:keep-together="auto"/>
    </style:style>
    <style:style style:name="Tabla4.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4.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4.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4.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4.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2" style:family="table">
      <style:table-properties style:width="14.653cm" table:align="center" style:writing-mode="lr-tb"/>
    </style:style>
    <style:style style:name="Tabla2.A" style:family="table-column">
      <style:table-column-properties style:column-width="2.895cm"/>
    </style:style>
    <style:style style:name="Tabla2.B" style:family="table-column">
      <style:table-column-properties style:column-width="8.994cm"/>
    </style:style>
    <style:style style:name="Tabla2.C" style:family="table-column">
      <style:table-column-properties style:column-width="2.764cm"/>
    </style:style>
    <style:style style:name="Tabla2.1" style:family="table-row">
      <style:table-row-properties fo:keep-together="auto"/>
    </style:style>
    <style:style style:name="Tabla2.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2.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2.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2.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2.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3" style:family="table">
      <style:table-properties style:width="14.653cm" table:align="center" style:writing-mode="lr-tb"/>
    </style:style>
    <style:style style:name="Tabla3.A" style:family="table-column">
      <style:table-column-properties style:column-width="2.895cm"/>
    </style:style>
    <style:style style:name="Tabla3.B" style:family="table-column">
      <style:table-column-properties style:column-width="8.994cm"/>
    </style:style>
    <style:style style:name="Tabla3.C" style:family="table-column">
      <style:table-column-properties style:column-width="2.764cm"/>
    </style:style>
    <style:style style:name="Tabla3.1" style:family="table-row">
      <style:table-row-properties fo:keep-together="auto"/>
    </style:style>
    <style:style style:name="Tabla3.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3.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3.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3.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3.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8" style:family="table">
      <style:table-properties style:width="16.981cm" fo:margin-left="0.019cm" fo:margin-right="0cm" table:align="margins" style:writing-mode="lr-tb"/>
    </style:style>
    <style:style style:name="Tabla18.A" style:family="table-column">
      <style:table-column-properties style:column-width="2.379cm" style:rel-column-width="9183*"/>
    </style:style>
    <style:style style:name="Tabla18.B" style:family="table-column">
      <style:table-column-properties style:column-width="9.204cm" style:rel-column-width="35521*"/>
    </style:style>
    <style:style style:name="Tabla18.C" style:family="table-column">
      <style:table-column-properties style:column-width="3.134cm" style:rel-column-width="12096*"/>
    </style:style>
    <style:style style:name="Tabla18.D" style:family="table-column">
      <style:table-column-properties style:column-width="2.263cm" style:rel-column-width="8735*"/>
    </style:style>
    <style:style style:name="Tabla18.1" style:family="table-row">
      <style:table-row-properties fo:keep-together="auto"/>
    </style:style>
    <style:style style:name="Tabla18.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8.D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8.A2" style:family="table-cell">
      <style:table-cell-properties style:vertical-align="middle" fo:background-color="#eeeeee" fo:padding-left="0.191cm" fo:padding-right="0.191cm" fo:padding-top="0.097cm" fo:padding-bottom="0.097cm" fo:border-left="0.5pt solid #000000" fo:border-right="none" fo:border-top="none" fo:border-bottom="0.5pt solid #000000" style:writing-mode="lr-tb">
        <style:background-image/>
      </style:table-cell-properties>
    </style:style>
    <style:style style:name="Tabla18.D2" style:family="table-cell" style:data-style-name="N112">
      <style:table-cell-properties style:vertical-align="middle" fo:background-color="#eeeeee" fo:padding-left="0.191cm" fo:padding-right="0.191cm" fo:padding-top="0.097cm" fo:padding-bottom="0.097cm" fo:border-left="0.5pt solid #000000" fo:border-right="0.5pt solid #000000" fo:border-top="none" fo:border-bottom="0.5pt solid #000000" style:writing-mode="lr-tb">
        <style:background-image/>
      </style:table-cell-properties>
    </style:style>
    <style:style style:name="Tabla18.A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B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C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D3"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8.A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B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C5"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D5"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8.A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B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C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8.D7"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2" style:family="table">
      <style:table-properties style:width="14.653cm" table:align="center" style:writing-mode="lr-tb"/>
    </style:style>
    <style:style style:name="Tabla12.A" style:family="table-column">
      <style:table-column-properties style:column-width="2.895cm"/>
    </style:style>
    <style:style style:name="Tabla12.B" style:family="table-column">
      <style:table-column-properties style:column-width="8.994cm"/>
    </style:style>
    <style:style style:name="Tabla12.C" style:family="table-column">
      <style:table-column-properties style:column-width="2.764cm"/>
    </style:style>
    <style:style style:name="Tabla12.1" style:family="table-row">
      <style:table-row-properties fo:keep-together="auto"/>
    </style:style>
    <style:style style:name="Tabla12.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2.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2.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2.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2.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3" style:family="table">
      <style:table-properties style:width="14.653cm" table:align="center" style:writing-mode="lr-tb"/>
    </style:style>
    <style:style style:name="Tabla13.A" style:family="table-column">
      <style:table-column-properties style:column-width="2.895cm"/>
    </style:style>
    <style:style style:name="Tabla13.B" style:family="table-column">
      <style:table-column-properties style:column-width="8.994cm"/>
    </style:style>
    <style:style style:name="Tabla13.C" style:family="table-column">
      <style:table-column-properties style:column-width="2.764cm"/>
    </style:style>
    <style:style style:name="Tabla13.1" style:family="table-row">
      <style:table-row-properties fo:keep-together="auto"/>
    </style:style>
    <style:style style:name="Tabla13.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3.C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13.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3.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13.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 style:family="table">
      <style:table-properties style:width="16.933cm" fo:margin-left="0.019cm" fo:margin-right="0.048cm" table:align="margins" style:writing-mode="lr-tb"/>
    </style:style>
    <style:style style:name="Tabla9.A" style:family="table-column">
      <style:table-column-properties style:column-width="2.572cm" style:rel-column-width="9953*"/>
    </style:style>
    <style:style style:name="Tabla9.B" style:family="table-column">
      <style:table-column-properties style:column-width="6.11cm" style:rel-column-width="23647*"/>
    </style:style>
    <style:style style:name="Tabla9.C" style:family="table-column">
      <style:table-column-properties style:column-width="6.085cm" style:rel-column-width="23551*"/>
    </style:style>
    <style:style style:name="Tabla9.D" style:family="table-column">
      <style:table-column-properties style:column-width="2.166cm" style:rel-column-width="8384*"/>
    </style:style>
    <style:style style:name="Tabla9.1" style:family="table-row">
      <style:table-row-properties fo:keep-together="auto"/>
    </style:style>
    <style:style style:name="Tabla9.A1" style:family="table-cell">
      <style:table-cell-properties style:vertical-align="middle"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9.D1" style:family="table-cell">
      <style:table-cell-properties style:vertical-align="middle" fo:background-color="#dddddd" fo:padding-left="0.191cm" fo:padding-right="0.191cm" fo:padding-top="0.097cm" fo:padding-bottom="0.097cm" fo:border="0.5pt solid #000000" style:writing-mode="lr-tb">
        <style:background-image/>
      </style:table-cell-properties>
    </style:style>
    <style:style style:name="Tabla9.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2"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A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3"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3"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A4" style:family="table-cell">
      <style:table-cell-properties style:vertical-align="middle" fo:background-color="#eeeeee" fo:padding-left="0.191cm" fo:padding-right="0.191cm" fo:padding-top="0.097cm" fo:padding-bottom="0.097cm" fo:border-left="0.5pt solid #000000" fo:border-right="none" fo:border-top="none" fo:border-bottom="0.5pt solid #000000" style:writing-mode="lr-tb">
        <style:background-image/>
      </style:table-cell-properties>
    </style:style>
    <style:style style:name="Tabla9.D4" style:family="table-cell">
      <style:table-cell-properties style:vertical-align="middle" fo:background-color="#eeeeee" fo:padding-left="0.191cm" fo:padding-right="0.191cm" fo:padding-top="0.097cm" fo:padding-bottom="0.097cm" fo:border-left="0.5pt solid #000000" fo:border-right="0.5pt solid #000000" fo:border-top="none" fo:border-bottom="0.5pt solid #000000" style:writing-mode="lr-tb">
        <style:background-image/>
      </style:table-cell-properties>
    </style:style>
    <style:style style:name="Tabla9.A6"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6"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6"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6"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A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7"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7"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A10"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10"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10"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10"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9.A11"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B11"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C11"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9.D11" style:family="table-cell">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6" style:family="table">
      <style:table-properties style:width="14.653cm" table:align="center" style:writing-mode="lr-tb"/>
    </style:style>
    <style:style style:name="Tabla6.A" style:family="table-column">
      <style:table-column-properties style:column-width="2.895cm"/>
    </style:style>
    <style:style style:name="Tabla6.B" style:family="table-column">
      <style:table-column-properties style:column-width="8.994cm"/>
    </style:style>
    <style:style style:name="Tabla6.C" style:family="table-column">
      <style:table-column-properties style:column-width="2.764cm"/>
    </style:style>
    <style:style style:name="Tabla6.1" style:family="table-row">
      <style:table-row-properties fo:keep-together="auto"/>
    </style:style>
    <style:style style:name="Tabla6.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6.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6.A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6.B2" style:family="table-cell">
      <style:table-cell-properties style:vertical-align="middle" fo:padding-left="0.191cm" fo:padding-right="0.191cm" fo:padding-top="0.097cm" fo:padding-bottom="0.097cm" fo:border-left="0.5pt solid #000000" fo:border-right="none" fo:border-top="none" fo:border-bottom="0.5pt solid #000000" style:writing-mode="lr-tb"/>
    </style:style>
    <style:style style:name="Tabla6.C2" style:family="table-cell" style:data-style-name="N112">
      <style:table-cell-properties style:vertical-align="middle" fo:padding-left="0.191cm" fo:padding-right="0.191cm" fo:padding-top="0.097cm" fo:padding-bottom="0.097cm" fo:border-left="0.5pt solid #000000" fo:border-right="0.5pt solid #000000" fo:border-top="none" fo:border-bottom="0.5pt solid #000000" style:writing-mode="lr-tb"/>
    </style:style>
    <style:style style:name="Tabla19" style:family="table">
      <style:table-properties style:width="14.882cm" table:align="center" style:writing-mode="lr-tb"/>
    </style:style>
    <style:style style:name="Tabla19.A" style:family="table-column">
      <style:table-column-properties style:column-width="3.279cm"/>
    </style:style>
    <style:style style:name="Tabla19.B" style:family="table-column">
      <style:table-column-properties style:column-width="8.848cm"/>
    </style:style>
    <style:style style:name="Tabla19.C" style:family="table-column">
      <style:table-column-properties style:column-width="2.755cm"/>
    </style:style>
    <style:style style:name="Tabla19.1" style:family="table-row">
      <style:table-row-properties fo:keep-together="auto"/>
    </style:style>
    <style:style style:name="Tabla19.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9.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19.A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9.B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9.C2" style:family="table-cell" style:data-style-name="N112">
      <style:table-cell-properties style:vertical-align="top" fo:padding-left="0.191cm" fo:padding-right="0.191cm" fo:padding-top="0.097cm" fo:padding-bottom="0.097cm" fo:border-left="0.5pt solid #000000" fo:border-right="0.5pt solid #000000" fo:border-top="none" fo:border-bottom="0.5pt solid #000000" style:writing-mode="lr-tb"/>
    </style:style>
    <style:style style:name="Tabla17" style:family="table">
      <style:table-properties style:width="14.882cm" table:align="center" style:writing-mode="lr-tb"/>
    </style:style>
    <style:style style:name="Tabla17.A" style:family="table-column">
      <style:table-column-properties style:column-width="3.279cm"/>
    </style:style>
    <style:style style:name="Tabla17.B" style:family="table-column">
      <style:table-column-properties style:column-width="8.848cm"/>
    </style:style>
    <style:style style:name="Tabla17.C" style:family="table-column">
      <style:table-column-properties style:column-width="2.755cm"/>
    </style:style>
    <style:style style:name="Tabla17.1" style:family="table-row">
      <style:table-row-properties fo:keep-together="auto"/>
    </style:style>
    <style:style style:name="Tabla17.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7.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17.A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7.B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7.C2" style:family="table-cell" style:data-style-name="N112">
      <style:table-cell-properties style:vertical-align="top" fo:padding-left="0.191cm" fo:padding-right="0.191cm" fo:padding-top="0.097cm" fo:padding-bottom="0.097cm" fo:border-left="0.5pt solid #000000" fo:border-right="0.5pt solid #000000" fo:border-top="none" fo:border-bottom="0.5pt solid #000000" style:writing-mode="lr-tb"/>
    </style:style>
    <style:style style:name="Tabla7" style:family="table">
      <style:table-properties style:width="14.884cm" table:align="center" style:writing-mode="lr-tb"/>
    </style:style>
    <style:style style:name="Tabla7.A" style:family="table-column">
      <style:table-column-properties style:column-width="3.279cm"/>
    </style:style>
    <style:style style:name="Tabla7.B" style:family="table-column">
      <style:table-column-properties style:column-width="8.842cm"/>
    </style:style>
    <style:style style:name="Tabla7.C" style:family="table-column">
      <style:table-column-properties style:column-width="2.762cm"/>
    </style:style>
    <style:style style:name="Tabla7.1" style:family="table-row">
      <style:table-row-properties fo:keep-together="auto"/>
    </style:style>
    <style:style style:name="Tabla7.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7.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7.A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7.B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7.C2" style:family="table-cell" style:data-style-name="N10112">
      <style:table-cell-properties style:vertical-align="top" fo:padding-left="0.191cm" fo:padding-right="0.191cm" fo:padding-top="0.097cm" fo:padding-bottom="0.097cm" fo:border-left="0.5pt solid #000000" fo:border-right="0.5pt solid #000000" fo:border-top="none" fo:border-bottom="0.5pt solid #000000" style:writing-mode="lr-tb"/>
    </style:style>
    <style:style style:name="Tabla5" style:family="table">
      <style:table-properties style:width="14.882cm" table:align="center" style:writing-mode="lr-tb"/>
    </style:style>
    <style:style style:name="Tabla5.A" style:family="table-column">
      <style:table-column-properties style:column-width="3.505cm"/>
    </style:style>
    <style:style style:name="Tabla5.B" style:family="table-column">
      <style:table-column-properties style:column-width="8.634cm"/>
    </style:style>
    <style:style style:name="Tabla5.C" style:family="table-column">
      <style:table-column-properties style:column-width="2.743cm"/>
    </style:style>
    <style:style style:name="Tabla5.1" style:family="table-row">
      <style:table-row-properties fo:keep-together="auto"/>
    </style:style>
    <style:style style:name="Tabla5.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5.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5.A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5.B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5.C2" style:family="table-cell" style:data-style-name="N112">
      <style:table-cell-properties style:vertical-align="top" fo:padding-left="0.191cm" fo:padding-right="0.191cm" fo:padding-top="0.097cm" fo:padding-bottom="0.097cm" fo:border-left="0.5pt solid #000000" fo:border-right="0.5pt solid #000000" fo:border-top="none" fo:border-bottom="0.5pt solid #000000" style:writing-mode="lr-tb"/>
    </style:style>
    <style:style style:name="Tabla10" style:family="table">
      <style:table-properties style:width="14.882cm" table:align="center" style:writing-mode="lr-tb"/>
    </style:style>
    <style:style style:name="Tabla10.A" style:family="table-column">
      <style:table-column-properties style:column-width="3.505cm"/>
    </style:style>
    <style:style style:name="Tabla10.B" style:family="table-column">
      <style:table-column-properties style:column-width="8.634cm"/>
    </style:style>
    <style:style style:name="Tabla10.C" style:family="table-column">
      <style:table-column-properties style:column-width="2.743cm"/>
    </style:style>
    <style:style style:name="Tabla10.1" style:family="table-row">
      <style:table-row-properties fo:keep-together="auto"/>
    </style:style>
    <style:style style:name="Tabla10.A1" style:family="table-cell">
      <style:table-cell-properties style:vertical-align="top" fo:background-color="#dddddd" fo:padding-left="0.191cm" fo:padding-right="0.191cm" fo:padding-top="0.097cm" fo:padding-bottom="0.097cm" fo:border-left="0.5pt solid #000000" fo:border-right="none" fo:border-top="0.5pt solid #000000" fo:border-bottom="0.5pt solid #000000" style:writing-mode="lr-tb">
        <style:background-image/>
      </style:table-cell-properties>
    </style:style>
    <style:style style:name="Tabla10.C1" style:family="table-cell">
      <style:table-cell-properties style:vertical-align="top" fo:background-color="#dddddd" fo:padding-left="0.191cm" fo:padding-right="0.191cm" fo:padding-top="0.097cm" fo:padding-bottom="0.097cm" fo:border="0.5pt solid #000000" style:writing-mode="lr-tb">
        <style:background-image/>
      </style:table-cell-properties>
    </style:style>
    <style:style style:name="Tabla10.A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0.B2" style:family="table-cell">
      <style:table-cell-properties style:vertical-align="top" fo:padding-left="0.191cm" fo:padding-right="0.191cm" fo:padding-top="0.097cm" fo:padding-bottom="0.097cm" fo:border-left="0.5pt solid #000000" fo:border-right="none" fo:border-top="none" fo:border-bottom="0.5pt solid #000000" style:writing-mode="lr-tb"/>
    </style:style>
    <style:style style:name="Tabla10.C2" style:family="table-cell" style:data-style-name="N112">
      <style:table-cell-properties style:vertical-align="top" fo:padding-left="0.191cm" fo:padding-right="0.191cm" fo:padding-top="0.097cm" fo:padding-bottom="0.097cm" fo:border-left="0.5pt solid #000000" fo:border-right="0.5pt solid #000000" fo:border-top="none" fo:border-bottom="0.5pt solid #000000" style:writing-mode="lr-tb"/>
    </style:style>
    <style:style style:name="P1" style:family="paragraph" style:parent-style-name="Header">
      <style:text-properties fo:font-size="9pt" style:font-size-asian="9pt" style:font-size-complex="9pt"/>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3" style:family="paragraph" style:parent-style-name="Standard">
      <style:paragraph-properties fo:text-align="center" style:justify-single-word="false" style:text-autospace="none"/>
      <style:text-properties fo:color="#000081" loext:opacity="100%" style:font-name="Arial" fo:font-size="14pt" fo:font-weight="bold" style:font-size-asian="14pt" style:font-weight-asian="bold" style:font-name-complex="Century Gothic" style:font-size-complex="14pt" style:font-weight-complex="bold"/>
    </style:style>
    <style:style style:name="P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style:style>
    <style:style style:name="P5"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6"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7"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paragraph-rsid="000a7312"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paragraph-rsid="000d1556"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paragraph-rsid="001064e8"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paragraph-rsid="00126231"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6d94c" fo:background-color="transparent" style:font-size-asian="10pt" style:font-weight-asian="bold" style:font-name-complex="Verdana2" style:font-size-complex="10pt" style:font-weight-complex="bold"/>
    </style:style>
    <style:style style:name="P1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67e1e" fo:background-color="transparent" style:font-size-asian="10pt" style:font-weight-asian="bold" style:font-name-complex="Verdana2" style:font-size-complex="10pt" style:font-weight-complex="bold"/>
    </style:style>
    <style:style style:name="P1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4388ba" fo:background-color="transparent" style:font-size-asian="10pt" style:font-weight-asian="bold" style:font-name-complex="Verdana2" style:font-size-complex="10pt" style:font-weight-complex="bold"/>
    </style:style>
    <style:style style:name="P14"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rsid="000d1556" officeooo:paragraph-rsid="000d1556"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rsid="001064e8" officeooo:paragraph-rsid="001064e8"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167e1e" fo:background-color="transparent" style:font-size-asian="10pt" style:font-weight-asian="bold" style:font-name-complex="Verdana2" style:font-size-complex="10pt" style:font-weight-complex="bold"/>
    </style:style>
    <style:style style:name="P1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30a89" fo:background-color="transparent" style:font-size-asian="10pt" style:font-weight-asian="bold" style:font-name-complex="Verdana2" style:font-size-complex="10pt" style:font-weight-complex="bold"/>
    </style:style>
    <style:style style:name="P1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fcb78" fo:background-color="transparent" style:font-size-asian="10pt" style:font-weight-asian="bold" style:font-name-complex="Verdana2" style:font-size-complex="10pt" style:font-weight-complex="bold"/>
    </style:style>
    <style:style style:name="P1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329596" fo:background-color="transparent" style:font-size-asian="10pt" style:font-weight-asian="bold" style:font-name-complex="Verdana2" style:font-size-complex="10pt" style:font-weight-complex="bold"/>
    </style:style>
    <style:style style:name="P2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97fc6" fo:background-color="transparent" style:font-size-asian="10pt" style:font-weight-asian="bold" style:font-name-complex="Verdana2" style:font-size-complex="10pt" style:font-weight-complex="bold"/>
    </style:style>
    <style:style style:name="P2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67e1e" fo:background-color="transparent" style:font-size-asian="10pt" style:font-weight-asian="bold" style:font-name-complex="Verdana2" style:font-size-complex="10pt" style:font-weight-complex="bold"/>
    </style:style>
    <style:style style:name="P2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6d94c" fo:background-color="transparent" style:font-size-asian="10pt" style:font-weight-asian="bold" style:font-name-complex="Verdana2" style:font-size-complex="10pt" style:font-weight-complex="bold"/>
    </style:style>
    <style:style style:name="P2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dc4de" fo:background-color="transparent" style:font-size-asian="10pt" style:font-weight-asian="bold" style:font-name-complex="Verdana2" style:font-size-complex="10pt" style:font-weight-complex="bold"/>
    </style:style>
    <style:style style:name="P2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e9f40" fo:background-color="transparent" style:font-size-asian="10pt" style:font-weight-asian="bold" style:font-name-complex="Verdana2" style:font-size-complex="10pt" style:font-weight-complex="bold"/>
    </style:style>
    <style:style style:name="P2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f1a5c" fo:background-color="transparent" style:font-size-asian="10pt" style:font-weight-asian="bold" style:font-name-complex="Verdana2" style:font-size-complex="10pt" style:font-weight-complex="bold"/>
    </style:style>
    <style:style style:name="P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005ec" fo:background-color="transparent" style:font-size-asian="10pt" style:font-weight-asian="bold" style:font-name-complex="Verdana2" style:font-size-complex="10pt" style:font-weight-complex="bold"/>
    </style:style>
    <style:style style:name="P2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30a89" fo:background-color="transparent" style:font-size-asian="10pt" style:font-weight-asian="bold" style:font-name-complex="Verdana2" style:font-size-complex="10pt" style:font-weight-complex="bold"/>
    </style:style>
    <style:style style:name="P2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525d0" fo:background-color="transparent" style:font-size-asian="10pt" style:font-weight-asian="bold" style:font-name-complex="Verdana2" style:font-size-complex="10pt" style:font-weight-complex="bold"/>
    </style:style>
    <style:style style:name="P2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13c4f3" fo:background-color="transparent" style:font-size-asian="10pt" style:font-weight-asian="bold" style:font-name-complex="Verdana2" style:font-size-complex="10pt" style:font-weight-complex="bold"/>
    </style:style>
    <style:style style:name="P3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a8a02" fo:background-color="transparent" style:font-size-asian="10pt" style:font-weight-asian="bold" style:font-name-complex="Verdana2" style:font-size-complex="10pt" style:font-weight-complex="bold"/>
    </style:style>
    <style:style style:name="P3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e3b10" fo:background-color="transparent" style:font-size-asian="10pt" style:font-weight-asian="bold" style:font-name-complex="Verdana2" style:font-size-complex="10pt" style:font-weight-complex="bold"/>
    </style:style>
    <style:style style:name="P3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2fcb78" fo:background-color="transparent" style:font-size-asian="10pt" style:font-weight-asian="bold" style:font-name-complex="Verdana2" style:font-size-complex="10pt" style:font-weight-complex="bold"/>
    </style:style>
    <style:style style:name="P3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329596" fo:background-color="transparent" style:font-size-asian="10pt" style:font-weight-asian="bold" style:font-name-complex="Verdana2" style:font-size-complex="10pt" style:font-weight-complex="bold"/>
    </style:style>
    <style:style style:name="P3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7e1e" officeooo:paragraph-rsid="00418acc" fo:background-color="transparent" style:font-size-asian="10pt" style:font-weight-asian="bold" style:font-name-complex="Verdana2" style:font-size-complex="10pt" style:font-weight-complex="bold"/>
    </style:style>
    <style:style style:name="P3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16d94c" fo:background-color="transparent" style:font-size-asian="10pt" style:font-weight-asian="bold" style:font-name-complex="Verdana2" style:font-size-complex="10pt" style:font-weight-complex="bold"/>
    </style:style>
    <style:style style:name="P3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1d65cd" fo:background-color="transparent" style:font-size-asian="10pt" style:font-weight-asian="bold" style:font-name-complex="Verdana2" style:font-size-complex="10pt" style:font-weight-complex="bold"/>
    </style:style>
    <style:style style:name="P3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1dc4de" fo:background-color="transparent" style:font-size-asian="10pt" style:font-weight-asian="bold" style:font-name-complex="Verdana2" style:font-size-complex="10pt" style:font-weight-complex="bold"/>
    </style:style>
    <style:style style:name="P3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1f1a5c" fo:background-color="transparent" style:font-size-asian="10pt" style:font-weight-asian="bold" style:font-name-complex="Verdana2" style:font-size-complex="10pt" style:font-weight-complex="bold"/>
    </style:style>
    <style:style style:name="P3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1f56e0" fo:background-color="transparent" style:font-size-asian="10pt" style:font-weight-asian="bold" style:font-name-complex="Verdana2" style:font-size-complex="10pt" style:font-weight-complex="bold"/>
    </style:style>
    <style:style style:name="P4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2005ec" fo:background-color="transparent" style:font-size-asian="10pt" style:font-weight-asian="bold" style:font-name-complex="Verdana2" style:font-size-complex="10pt" style:font-weight-complex="bold"/>
    </style:style>
    <style:style style:name="P4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230a89" fo:background-color="transparent" style:font-size-asian="10pt" style:font-weight-asian="bold" style:font-name-complex="Verdana2" style:font-size-complex="10pt" style:font-weight-complex="bold"/>
    </style:style>
    <style:style style:name="P4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25077a" fo:background-color="transparent" style:font-size-asian="10pt" style:font-weight-asian="bold" style:font-name-complex="Verdana2" style:font-size-complex="10pt" style:font-weight-complex="bold"/>
    </style:style>
    <style:style style:name="P4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2525d0" fo:background-color="transparent" style:font-size-asian="10pt" style:font-weight-asian="bold" style:font-name-complex="Verdana2" style:font-size-complex="10pt" style:font-weight-complex="bold"/>
    </style:style>
    <style:style style:name="P4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2fcb78" fo:background-color="transparent" style:font-size-asian="10pt" style:font-weight-asian="bold" style:font-name-complex="Verdana2" style:font-size-complex="10pt" style:font-weight-complex="bold"/>
    </style:style>
    <style:style style:name="P4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316d59" fo:background-color="transparent" style:font-size-asian="10pt" style:font-weight-asian="bold" style:font-name-complex="Verdana2" style:font-size-complex="10pt" style:font-weight-complex="bold"/>
    </style:style>
    <style:style style:name="P4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6d94c" officeooo:paragraph-rsid="00329596" fo:background-color="transparent" style:font-size-asian="10pt" style:font-weight-asian="bold" style:font-name-complex="Verdana2" style:font-size-complex="10pt" style:font-weight-complex="bold"/>
    </style:style>
    <style:style style:name="P47"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bold" officeooo:rsid="0016d94c" officeooo:paragraph-rsid="004c7c4b"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officeooo:rsid="000a7312" officeooo:paragraph-rsid="000a7312"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50"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51" style:family="paragraph" style:parent-style-name="Texto_20_independiente_20_2">
      <style:paragraph-properties fo:margin-top="0cm" fo:margin-bottom="0cm" style:contextual-spacing="false" fo:line-height="100%" fo:text-align="justify" style:justify-single-word="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52"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53" style:family="paragraph" style:parent-style-name="Standard">
      <style:paragraph-properties fo:margin-left="1.251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5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d65cd" fo:background-color="transparent" style:font-size-asian="10pt" style:font-weight-asian="bold" style:font-name-complex="Verdana2" style:font-size-complex="10pt"/>
    </style:style>
    <style:style style:name="P5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dc4de" fo:background-color="transparent" style:font-size-asian="10pt" style:font-weight-asian="bold" style:font-name-complex="Verdana2" style:font-size-complex="10pt"/>
    </style:style>
    <style:style style:name="P56"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dc4de" fo:background-color="transparent" style:font-size-asian="10pt" style:font-weight-asian="bold" style:font-name-complex="Verdana2" style:font-size-complex="10pt"/>
    </style:style>
    <style:style style:name="P57"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dc4de" fo:background-color="transparent" style:font-size-asian="10pt" style:font-weight-asian="bold" style:font-name-complex="Verdana2" style:font-size-complex="10pt"/>
    </style:style>
    <style:style style:name="P58"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f1a5c" fo:background-color="transparent" style:font-size-asian="10pt" style:font-weight-asian="bold" style:font-name-complex="Verdana2" style:font-size-complex="10pt"/>
    </style:style>
    <style:style style:name="P5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1f1a5c" fo:background-color="transparent" style:font-size-asian="10pt" style:font-weight-asian="bold" style:font-name-complex="Verdana2" style:font-size-complex="10pt"/>
    </style:style>
    <style:style style:name="P60"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f56e0" fo:background-color="transparent" style:font-size-asian="10pt" style:font-weight-asian="bold" style:font-name-complex="Verdana2" style:font-size-complex="10pt"/>
    </style:style>
    <style:style style:name="P61" style:family="paragraph" style:parent-style-name="Standard">
      <style:paragraph-properties fo:margin-left="1.251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005ec" fo:background-color="transparent" style:font-size-asian="10pt" style:font-weight-asian="bold" style:font-name-complex="Verdana2" style:font-size-complex="10pt"/>
    </style:style>
    <style:style style:name="P62"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2005ec" fo:background-color="transparent" style:font-size-asian="10pt" style:font-weight-asian="bold" style:font-name-complex="Verdana2" style:font-size-complex="10pt"/>
    </style:style>
    <style:style style:name="P63" style:family="paragraph" style:parent-style-name="Standard">
      <style:paragraph-properties fo:margin-left="1.251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30a89" fo:background-color="transparent" style:font-size-asian="10pt" style:font-weight-asian="bold" style:font-name-complex="Verdana2" style:font-size-complex="10pt"/>
    </style:style>
    <style:style style:name="P6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230a89" fo:background-color="transparent" style:font-size-asian="10pt" style:font-weight-asian="bold" style:font-name-complex="Verdana2" style:font-size-complex="10pt"/>
    </style:style>
    <style:style style:name="P65"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525d0" fo:background-color="transparent" style:font-size-asian="10pt" style:font-weight-asian="bold" style:font-name-complex="Verdana2" style:font-size-complex="10pt"/>
    </style:style>
    <style:style style:name="P6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525d0" fo:background-color="transparent" style:font-size-asian="10pt" style:font-weight-asian="bold" style:font-name-complex="Verdana2" style:font-size-complex="10pt"/>
    </style:style>
    <style:style style:name="P67"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a8a02" fo:background-color="transparent" style:font-size-asian="10pt" style:font-weight-asian="bold" style:font-name-complex="Verdana2" style:font-size-complex="10pt"/>
    </style:style>
    <style:style style:name="P6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a8a02" fo:background-color="transparent" style:font-size-asian="10pt" style:font-weight-asian="bold" style:font-name-complex="Verdana2" style:font-size-complex="10pt"/>
    </style:style>
    <style:style style:name="P69"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e3b10" fo:background-color="transparent" style:font-size-asian="10pt" style:font-weight-asian="bold" style:font-name-complex="Verdana2" style:font-size-complex="10pt"/>
    </style:style>
    <style:style style:name="P7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e3b10" fo:background-color="transparent" style:font-size-asian="10pt" style:font-weight-asian="bold" style:font-name-complex="Verdana2" style:font-size-complex="10pt"/>
    </style:style>
    <style:style style:name="P71"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fcb78" fo:background-color="transparent" style:font-size-asian="10pt" style:font-weight-asian="bold" style:font-name-complex="Verdana2" style:font-size-complex="10pt"/>
    </style:style>
    <style:style style:name="P7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2fcb78" fo:background-color="transparent" style:font-size-asian="10pt" style:font-weight-asian="bold" style:font-name-complex="Verdana2" style:font-size-complex="10pt"/>
    </style:style>
    <style:style style:name="P7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329596" fo:background-color="transparent" style:font-size-asian="10pt" style:font-weight-asian="bold" style:font-name-complex="Verdana2" style:font-size-complex="10pt"/>
    </style:style>
    <style:style style:name="P74"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329596" fo:background-color="transparent" style:font-size-asian="10pt" style:font-weight-asian="bold" style:font-name-complex="Verdana2" style:font-size-complex="10pt"/>
    </style:style>
    <style:style style:name="P7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329596" fo:background-color="transparent" style:font-size-asian="10pt" style:font-weight-asian="bold" style:font-name-complex="Verdana2" style:font-size-complex="10pt"/>
    </style:style>
    <style:style style:name="P76" style:family="paragraph" style:parent-style-name="Standard">
      <style:paragraph-properties fo:margin-left="1.251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paragraph-rsid="00520917" fo:background-color="transparent" style:font-size-asian="10pt" style:font-weight-asian="bold" style:font-name-complex="Verdana2" style:font-size-complex="10pt"/>
    </style:style>
    <style:style style:name="P77" style:family="paragraph" style:parent-style-name="Standard">
      <style:paragraph-properties fo:margin-top="0cm" fo:margin-bottom="0cm" style:contextual-spacing="false" fo:line-height="100%" fo:text-align="center" style:justify-single-word="false"/>
      <style:text-properties fo:color="#000000" loext:opacity="100%" style:font-name="Arial" fo:font-size="10pt" fo:language="es" fo:country="ES" fo:font-weight="bold" fo:background-color="transparent" style:font-size-asian="10pt" style:font-weight-asian="bold" style:font-name-complex="Verdana2" style:font-size-complex="10pt"/>
    </style:style>
    <style:style style:name="P7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13c4f3" fo:background-color="transparent" style:font-size-asian="10pt" style:font-weight-asian="bold" style:font-name-complex="Verdana2" style:font-size-complex="10pt"/>
    </style:style>
    <style:style style:name="P7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16d94c" fo:background-color="transparent" style:font-size-asian="10pt" style:font-weight-asian="bold" style:font-name-complex="Verdana2" style:font-size-complex="10pt"/>
    </style:style>
    <style:style style:name="P80"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fo:language="es" fo:country="ES" fo:font-weight="bold" officeooo:rsid="0013c4f3" officeooo:paragraph-rsid="001dc4de" fo:background-color="transparent" style:font-size-asian="10pt" style:font-weight-asian="bold" style:font-name-complex="Verdana2" style:font-size-complex="10pt"/>
    </style:style>
    <style:style style:name="P8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1dc4de" fo:background-color="transparent" style:font-size-asian="10pt" style:font-weight-asian="bold" style:font-name-complex="Verdana2" style:font-size-complex="10pt"/>
    </style:style>
    <style:style style:name="P8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30a89" fo:background-color="transparent" style:font-size-asian="10pt" style:font-weight-asian="bold" style:font-name-complex="Verdana2" style:font-size-complex="10pt"/>
    </style:style>
    <style:style style:name="P8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525d0" fo:background-color="transparent" style:font-size-asian="10pt" style:font-weight-asian="bold" style:font-name-complex="Verdana2" style:font-size-complex="10pt"/>
    </style:style>
    <style:style style:name="P8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a8a02" fo:background-color="transparent" style:font-size-asian="10pt" style:font-weight-asian="bold" style:font-name-complex="Verdana2" style:font-size-complex="10pt"/>
    </style:style>
    <style:style style:name="P8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e3b10" fo:background-color="transparent" style:font-size-asian="10pt" style:font-weight-asian="bold" style:font-name-complex="Verdana2" style:font-size-complex="10pt"/>
    </style:style>
    <style:style style:name="P8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2fcb78" fo:background-color="transparent" style:font-size-asian="10pt" style:font-weight-asian="bold" style:font-name-complex="Verdana2" style:font-size-complex="10pt"/>
    </style:style>
    <style:style style:name="P8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bold" officeooo:rsid="0013c4f3" officeooo:paragraph-rsid="00329596" fo:background-color="transparent" style:font-size-asian="10pt" style:font-weight-asian="bold" style:font-name-complex="Verdana2" style:font-size-complex="10pt"/>
    </style:style>
    <style:style style:name="P88"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e9f40" fo:background-color="transparent" style:font-size-asian="10pt" style:font-weight-asian="bold" style:font-name-complex="Verdana2" style:font-size-complex="10pt" style:font-weight-complex="normal"/>
    </style:style>
    <style:style style:name="P89"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f1a5c" fo:background-color="transparent" style:font-size-asian="10pt" style:font-weight-asian="bold" style:font-name-complex="Verdana2" style:font-size-complex="10pt" style:font-weight-complex="normal"/>
    </style:style>
    <style:style style:name="P90"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230a89" fo:background-color="transparent" style:font-size-asian="10pt" style:font-weight-asian="bold" style:font-name-complex="Verdana2" style:font-size-complex="10pt" style:font-weight-complex="normal"/>
    </style:style>
    <style:style style:name="P91"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25077a" fo:background-color="transparent" style:font-size-asian="10pt" style:font-weight-asian="bold" style:font-name-complex="Verdana2" style:font-size-complex="10pt" style:font-weight-complex="normal"/>
    </style:style>
    <style:style style:name="P92"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4388ba" fo:background-color="transparent" style:font-size-asian="10pt" style:font-weight-asian="bold" style:font-name-complex="Verdana2" style:font-size-complex="10pt" style:font-weight-complex="normal"/>
    </style:style>
    <style:style style:name="P9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1f56e0" fo:background-color="transparent" style:font-size-asian="10pt" style:font-weight-asian="bold" style:font-name-complex="Verdana2" style:font-size-complex="10pt" style:font-weight-complex="normal"/>
    </style:style>
    <style:style style:name="P9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weight="bold" officeooo:paragraph-rsid="002005ec" fo:background-color="transparent" style:font-size-asian="10pt" style:font-weight-asian="bold" style:font-name-complex="Verdana2" style:font-size-complex="10pt" style:font-weight-complex="normal"/>
    </style:style>
    <style:style style:name="P9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fo:background-color="transparent" style:font-size-asian="10pt" style:font-weight-asian="bold" style:font-name-complex="Verdana2" style:font-size-complex="10pt"/>
    </style:style>
    <style:style style:name="P9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paragraph-rsid="0016d94c" fo:background-color="transparent" style:font-size-asian="10pt" style:font-weight-asian="bold" style:font-name-complex="Verdana2" style:font-size-complex="10pt"/>
    </style:style>
    <style:style style:name="P97"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style:text-underline-style="solid" style:text-underline-width="auto" style:text-underline-color="font-color" fo:font-weight="bold" fo:background-color="transparent" style:font-size-asian="10pt" style:font-weight-asian="bold" style:font-name-complex="Verdana2" style:font-size-complex="10pt" style:font-weight-complex="bold"/>
    </style:style>
    <style:style style:name="P9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paragraph-rsid="001e9f40" fo:background-color="transparent" style:font-size-asian="10pt" style:font-weight-asian="bold" style:font-name-complex="Verdana2" style:font-size-complex="10pt" style:font-weight-complex="bold"/>
    </style:style>
    <style:style style:name="P99"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style:text-underline-style="solid" style:text-underline-width="auto" style:text-underline-color="font-color" fo:font-weight="bold" officeooo:paragraph-rsid="002005ec" fo:background-color="transparent" style:font-size-asian="10pt" style:font-weight-asian="bold" style:font-name-complex="Verdana2" style:font-size-complex="10pt" style:font-weight-complex="bold"/>
    </style:style>
    <style:style style:name="P10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paragraph-rsid="00329596" fo:background-color="transparent" style:font-size-asian="10pt" style:font-weight-asian="bold" style:font-name-complex="Verdana2" style:font-size-complex="10pt" style:font-weight-complex="bold"/>
    </style:style>
    <style:style style:name="P10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rsid="0013c4f3" officeooo:paragraph-rsid="00297fc6" fo:background-color="transparent" style:font-size-asian="10pt" style:font-weight-asian="bold" style:font-name-complex="Verdana2" style:font-size-complex="10pt" style:font-weight-complex="bold"/>
    </style:style>
    <style:style style:name="P10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rsid="002fcb78" officeooo:paragraph-rsid="002fcb78" fo:background-color="transparent" style:font-size-asian="10pt" style:font-weight-asian="bold" style:font-name-complex="Verdana2" style:font-size-complex="10pt"/>
    </style:style>
    <style:style style:name="P10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style:text-underline-style="solid" style:text-underline-width="auto" style:text-underline-color="font-color" fo:font-weight="bold" officeooo:paragraph-rsid="001e9f40" fo:background-color="transparent" style:font-size-asian="10pt" style:font-weight-asian="bold" style:font-name-complex="Verdana2" style:font-size-complex="10pt" style:font-weight-complex="normal"/>
    </style:style>
    <style:style style:name="P10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solid" style:text-underline-width="auto" style:text-underline-color="font-color" fo:font-weight="bold" officeooo:rsid="00329596" officeooo:paragraph-rsid="00329596" fo:background-color="transparent" style:font-size-asian="10pt" style:font-weight-asian="bold" style:font-name-complex="Verdana2" style:font-size-complex="10pt"/>
    </style:style>
    <style:style style:name="P10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background-color="transparent" style:font-size-asian="10pt" style:font-name-complex="Verdana2" style:font-size-complex="10pt"/>
    </style:style>
    <style:style style:name="P106"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background-color="transparent" style:font-size-asian="10pt" style:font-name-complex="Verdana2" style:font-size-complex="10pt" fo:hyphenate="false" fo:hyphenation-remain-char-count="2" fo:hyphenation-push-char-count="2" loext:hyphenation-no-caps="false" loext:hyphenation-no-last-word="false" loext:hyphenation-word-char-count="no-limit" loext:hyphenation-zone="no-limit"/>
    </style:style>
    <style:style style:name="P107"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background-color="transparent" style:font-size-asian="10pt" style:font-name-complex="Verdana2" style:font-size-complex="10pt"/>
    </style:style>
    <style:style style:name="P108"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background-color="transparent" style:font-size-asian="10pt" style:font-name-complex="Verdana2" style:font-size-complex="10pt"/>
    </style:style>
    <style:style style:name="P109"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1d65cd" fo:background-color="transparent" style:font-size-asian="10pt" style:font-name-complex="Verdana2" style:font-size-complex="10pt"/>
    </style:style>
    <style:style style:name="P11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1d65cd" fo:background-color="transparent" style:font-size-asian="10pt" style:font-name-complex="Verdana2" style:font-size-complex="10pt"/>
    </style:style>
    <style:style style:name="P11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1dc4de" fo:background-color="transparent" style:font-size-asian="10pt" style:font-name-complex="Verdana2" style:font-size-complex="10pt"/>
    </style:style>
    <style:style style:name="P112"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officeooo:paragraph-rsid="001f56e0" fo:background-color="transparent" style:font-size-asian="10pt" style:font-name-complex="Verdana2" style:font-size-complex="10pt"/>
    </style:style>
    <style:style style:name="P11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officeooo:paragraph-rsid="002005ec" fo:background-color="transparent" style:font-size-asian="10pt" style:font-name-complex="Verdana2" style:font-size-complex="10pt"/>
    </style:style>
    <style:style style:name="P11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officeooo:paragraph-rsid="00230a89" fo:background-color="transparent" style:font-size-asian="10pt" style:font-name-complex="Verdana2" style:font-size-complex="10pt"/>
    </style:style>
    <style:style style:name="P115"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525d0" fo:background-color="transparent" style:font-size-asian="10pt" style:font-name-complex="Verdana2" style:font-size-complex="10pt"/>
    </style:style>
    <style:style style:name="P11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525d0" fo:background-color="transparent" style:font-size-asian="10pt" style:font-name-complex="Verdana2" style:font-size-complex="10pt"/>
    </style:style>
    <style:style style:name="P117"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a8a02" fo:background-color="transparent" style:font-size-asian="10pt" style:font-name-complex="Verdana2" style:font-size-complex="10pt"/>
    </style:style>
    <style:style style:name="P11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a8a02" fo:background-color="transparent" style:font-size-asian="10pt" style:font-name-complex="Verdana2" style:font-size-complex="10pt"/>
    </style:style>
    <style:style style:name="P119"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e3b10" fo:background-color="transparent" style:font-size-asian="10pt" style:font-name-complex="Verdana2" style:font-size-complex="10pt"/>
    </style:style>
    <style:style style:name="P12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e3b10" fo:background-color="transparent" style:font-size-asian="10pt" style:font-name-complex="Verdana2" style:font-size-complex="10pt"/>
    </style:style>
    <style:style style:name="P121"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fcb78" fo:background-color="transparent" style:font-size-asian="10pt" style:font-name-complex="Verdana2" style:font-size-complex="10pt"/>
    </style:style>
    <style:style style:name="P12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2fcb78" fo:background-color="transparent" style:font-size-asian="10pt" style:font-name-complex="Verdana2" style:font-size-complex="10pt"/>
    </style:style>
    <style:style style:name="P12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officeooo:paragraph-rsid="002fcb78" fo:background-color="transparent" style:font-size-asian="10pt" style:font-name-complex="Verdana2" style:font-size-complex="10pt"/>
    </style:style>
    <style:style style:name="P12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officeooo:paragraph-rsid="00329596" fo:background-color="transparent" style:font-size-asian="10pt" style:font-name-complex="Verdana2" style:font-size-complex="10pt"/>
    </style:style>
    <style:style style:name="P125"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329596" fo:background-color="transparent" style:font-size-asian="10pt" style:font-name-complex="Verdana2" style:font-size-complex="10pt"/>
    </style:style>
    <style:style style:name="P1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329596" fo:background-color="transparent" style:font-size-asian="10pt" style:font-name-complex="Verdana2" style:font-size-complex="10pt"/>
    </style:style>
    <style:style style:name="P12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officeooo:paragraph-rsid="00511904" fo:background-color="transparent" style:font-size-asian="10pt" style:font-name-complex="Verdana2" style:font-size-complex="10pt"/>
    </style:style>
    <style:style style:name="P128"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29"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0"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paragraph-rsid="000d155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1"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paragraph-rsid="00126231"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2"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none"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paragraph-rsid="0021b14b" fo:background-color="transparent" style:font-size-asian="10pt" style:font-weight-asian="normal" style:font-name-complex="Verdana2" style:font-size-complex="10pt" style:font-weight-complex="normal"/>
    </style:style>
    <style:style style:name="P13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paragraph-rsid="002525d0" fo:background-color="transparent" style:font-size-asian="10pt" style:font-weight-asian="normal" style:font-name-complex="Verdana2" style:font-size-complex="10pt" style:font-weight-complex="normal"/>
    </style:style>
    <style:style style:name="P135"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rsid="000a7312" officeooo:paragraph-rsid="000a7312"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font-weight="normal" officeooo:rsid="000d1556" officeooo:paragraph-rsid="000d155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rsid="000d1556" officeooo:paragraph-rsid="000d155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8"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rsid="001064e8" officeooo:paragraph-rsid="001064e8"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3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6d94c" officeooo:paragraph-rsid="0016d94c" fo:background-color="transparent" style:font-size-asian="10pt" style:font-weight-asian="normal" style:font-name-complex="Verdana2" style:font-size-complex="10pt" style:font-weight-complex="normal"/>
    </style:style>
    <style:style style:name="P140" style:family="paragraph" style:parent-style-name="Standard">
      <loext:graphic-properties draw:fill="none"/>
      <style:paragraph-properties fo:margin-left="2.401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6d94c" officeooo:paragraph-rsid="001dc4de"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1" style:family="paragraph" style:parent-style-name="Standard" style:master-page-name="">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weight="normal" officeooo:rsid="0016d94c" officeooo:paragraph-rsid="001dc4de"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2" style:family="paragraph" style:parent-style-name="Standard">
      <loext:graphic-properties draw:fill="none"/>
      <style:paragraph-properties fo:margin-left="2.401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6d94c" officeooo:paragraph-rsid="001f1a5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3" style:family="paragraph" style:parent-style-name="Standard">
      <loext:graphic-properties draw:fill="none"/>
      <style:paragraph-properties fo:margin-left="2.401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6d94c" officeooo:paragraph-rsid="002005e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4"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6d94c" officeooo:paragraph-rsid="001f56e0"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6d94c" officeooo:paragraph-rsid="001d65cd" fo:background-color="transparent" style:font-size-asian="10pt" style:font-weight-asian="normal" style:font-name-complex="Verdana2" style:font-size-complex="10pt" style:font-weight-complex="normal"/>
    </style:style>
    <style:style style:name="P14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6d94c" officeooo:paragraph-rsid="0025077a" fo:background-color="transparent" style:font-size-asian="10pt" style:font-weight-asian="normal" style:font-name-complex="Verdana2" style:font-size-complex="10pt" style:font-weight-complex="normal"/>
    </style:style>
    <style:style style:name="P14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6d94c" officeooo:paragraph-rsid="004388ba" fo:background-color="transparent" style:font-size-asian="10pt" style:font-weight-asian="normal" style:font-name-complex="Verdana2" style:font-size-complex="10pt" style:font-weight-complex="normal"/>
    </style:style>
    <style:style style:name="P148" style:family="paragraph" style:parent-style-name="Standard" style:master-page-name="">
      <loext:graphic-properties draw:fill="none"/>
      <style:paragraph-properties fo:margin-left="2.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weight="normal" officeooo:rsid="001d65cd" officeooo:paragraph-rsid="001d65cd"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9" style:family="paragraph" style:parent-style-name="Standard" style:master-page-name="">
      <loext:graphic-properties draw:fill="none"/>
      <style:paragraph-properties fo:margin-left="2.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weight="normal" officeooo:rsid="001d65cd" officeooo:paragraph-rsid="001dc4de"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0" style:family="paragraph" style:parent-style-name="Standard" style:master-page-name="">
      <loext:graphic-properties draw:fill="none"/>
      <style:paragraph-properties fo:margin-left="2.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weight="normal" officeooo:rsid="001d65cd" officeooo:paragraph-rsid="00230a89"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1" style:family="paragraph" style:parent-style-name="Standard" style:master-page-name="">
      <loext:graphic-properties draw:fill="none"/>
      <style:paragraph-properties fo:margin-left="2.6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weight="normal" officeooo:rsid="001d65cd" officeooo:paragraph-rsid="00316d59"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2"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1f1a5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3"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1f1a5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4"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1f56e0"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5"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1f56e0"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6"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2005e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7"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2005ec"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8"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2fcb78"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59"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weight="normal" officeooo:rsid="001f1a5c" officeooo:paragraph-rsid="0032959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6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f1a5c" officeooo:paragraph-rsid="001f1a5c" fo:background-color="transparent" style:font-size-asian="10pt" style:font-weight-asian="normal" style:font-name-complex="Verdana2" style:font-size-complex="10pt" style:font-weight-complex="normal"/>
    </style:style>
    <style:style style:name="P16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f1a5c" officeooo:paragraph-rsid="001f56e0" fo:background-color="transparent" style:font-size-asian="10pt" style:font-weight-asian="normal" style:font-name-complex="Verdana2" style:font-size-complex="10pt" style:font-weight-complex="normal"/>
    </style:style>
    <style:style style:name="P16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21b14b" officeooo:paragraph-rsid="0021b14b" fo:background-color="transparent" style:font-size-asian="10pt" style:font-weight-asian="normal" style:font-name-complex="Verdana2" style:font-size-complex="10pt" style:font-weight-complex="normal"/>
    </style:style>
    <style:style style:name="P16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21b14b" officeooo:paragraph-rsid="00329596" fo:background-color="transparent" style:font-size-asian="10pt" style:font-weight-asian="normal" style:font-name-complex="Verdana2" style:font-size-complex="10pt" style:font-weight-complex="normal"/>
    </style:style>
    <style:style style:name="P16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230a89" officeooo:paragraph-rsid="00230a89" fo:background-color="transparent" style:font-size-asian="10pt" style:font-weight-asian="normal" style:font-name-complex="Verdana2" style:font-size-complex="10pt" style:font-weight-complex="normal"/>
    </style:style>
    <style:style style:name="P16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weight="normal" officeooo:rsid="00167e1e" officeooo:paragraph-rsid="00418acc" fo:background-color="transparent" style:font-size-asian="10pt" style:font-weight-asian="normal" style:font-name-complex="Verdana2" style:font-size-complex="10pt" style:font-weight-complex="normal"/>
    </style:style>
    <style:style style:name="P166" style:family="paragraph" style:parent-style-name="Default">
      <style:paragraph-properties fo:margin-top="0cm" fo:margin-bottom="0cm" style:contextual-spacing="false" fo:line-height="100%" fo:text-align="justify" style:justify-single-word="false" fo:orphans="2" fo:widows="2" fo:hyphenation-ladder-count="no-limit" style:text-autospace="none" style:writing-mode="lr-tb"/>
      <style:text-properties fo:color="#000000" loext:opacity="100%" style:font-name="Arial" fo:font-size="10pt" fo:language="es" fo:country="ES" fo:font-weight="normal" fo:background-color="transparent" style:font-name-asian="Arial2" style:font-size-asian="10pt" style:font-weight-asian="normal" style:font-name-complex="Arial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67"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solid" style:text-underline-width="auto" style:text-underline-color="font-color" fo:font-weight="bold" fo:background-color="transparent" style:font-size-asian="10pt" style:font-style-asian="normal" style:font-weight-asian="bold"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8"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font-style="normal" style:text-underline-style="solid" style:text-underline-width="auto" style:text-underline-color="font-color" fo:font-weight="bold" officeooo:paragraph-rsid="00329596" fo:background-color="transparent" style:font-size-asian="10pt" style:font-style-asian="normal" style:font-weight-asian="bold"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6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normal" style:text-underline-style="solid" style:text-underline-width="auto" style:text-underline-color="font-color" fo:font-weight="bold" officeooo:rsid="002fcb78" officeooo:paragraph-rsid="002fcb78" fo:background-color="transparent" style:font-size-asian="10pt" style:font-style-asian="normal" style:font-weight-asian="bold" style:font-name-complex="Verdana2" style:font-size-complex="10pt" style:font-style-complex="normal"/>
    </style:style>
    <style:style style:name="P170"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language="es" fo:country="ES" fo:font-style="normal" fo:font-weight="bold" fo:background-color="transparent" style:font-size-asian="10pt" style:font-style-asian="normal" style:font-weight-asian="bold" style:font-name-complex="Verdana2" style:font-size-complex="10pt" style:font-style-complex="normal"/>
    </style:style>
    <style:style style:name="P17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normal" fo:font-weight="bold" officeooo:rsid="002fcb78" officeooo:paragraph-rsid="002fcb78" fo:background-color="transparent" style:font-size-asian="10pt" style:font-style-asian="normal" style:font-weight-asian="bold" style:font-name-complex="Verdana2" style:font-size-complex="10pt" style:font-style-complex="normal"/>
    </style:style>
    <style:style style:name="P17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normal" fo:font-weight="bold" officeooo:rsid="00329596" officeooo:paragraph-rsid="004388ba" fo:background-color="transparent" style:font-size-asian="10pt" style:font-style-asian="normal" style:font-weight-asian="bold" style:font-name-complex="Verdana2" style:font-size-complex="10pt" style:font-style-complex="normal" style:font-weight-complex="bold"/>
    </style:style>
    <style:style style:name="P173"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5dfc6" officeooo:paragraph-rsid="0025dfc6"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7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normal" officeooo:rsid="00329596" officeooo:paragraph-rsid="00329596" fo:background-color="transparent" style:font-size-asian="10pt" style:font-style-asian="normal" style:font-name-complex="Verdana2" style:font-size-complex="10pt" style:font-style-complex="normal"/>
    </style:style>
    <style:style style:name="P17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normal" officeooo:paragraph-rsid="00329596" fo:background-color="transparent" style:font-size-asian="10pt" style:font-style-asian="normal" style:font-name-complex="Verdana2" style:font-size-complex="10pt" style:font-style-complex="normal"/>
    </style:style>
    <style:style style:name="P17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italic" fo:font-weight="bold" fo:background-color="transparent" style:font-size-asian="10pt" style:font-style-asian="italic" style:font-weight-asian="bold" style:font-name-complex="Verdana2" style:font-size-complex="10pt"/>
    </style:style>
    <style:style style:name="P177" style:family="paragraph" style:parent-style-name="Standard">
      <style:paragraph-properties fo:margin-left="1.251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fo:font-style="italic" fo:font-weight="bold" fo:background-color="transparent" style:font-size-asian="10pt" style:font-style-asian="italic" style:font-weight-asian="bold" style:font-name-complex="Verdana2" style:font-size-complex="10pt"/>
    </style:style>
    <style:style style:name="P17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language="es" fo:country="ES" style:text-underline-style="none" fo:font-weight="bold" fo:background-color="transparent" style:font-size-asian="10pt" style:font-weight-asian="bold" style:font-name-complex="Verdana2" style:font-size-complex="10pt" style:font-weight-complex="bold"/>
    </style:style>
    <style:style style:name="P17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font-name="Arial" fo:font-size="10pt" fo:font-weight="bold" fo:background-color="#ffff00" style:font-name-asian="Arial Unicode MS" style:font-size-asian="10pt" style:font-weight-asian="bold" style:font-name-complex="Courier New" style:font-size-complex="10pt" style:font-weight-complex="bold"/>
    </style:style>
    <style:style style:name="P18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font-name="Arial" fo:font-size="10pt" fo:font-weight="bold" fo:background-color="transparent" style:font-name-asian="Arial Unicode MS" style:font-size-asian="10pt" style:font-weight-asian="bold" style:font-name-complex="Courier New" style:font-size-complex="10pt" style:font-weight-complex="bold"/>
    </style:style>
    <style:style style:name="P181" style:family="paragraph" style:parent-style-name="Standard">
      <style:paragraph-properties fo:margin-left="0cm" fo:margin-right="0cm" fo:margin-top="0cm" fo:margin-bottom="0cm" style:contextual-spacing="false" fo:line-height="100%" fo:text-align="justify" style:justify-single-word="false" fo:text-indent="0cm" style:auto-text-indent="false" fo:break-before="page" style:text-autospace="none"/>
      <style:text-properties fo:color="#000000" loext:opacity="100%" style:font-name="Arial" fo:font-size="10pt" fo:font-weight="bold" fo:background-color="transparent" style:font-name-asian="Arial Unicode MS" style:font-size-asian="10pt" style:font-weight-asian="bold" style:font-name-complex="Courier New" style:font-size-complex="10pt" style:font-weight-complex="bold"/>
    </style:style>
    <style:style style:name="P182"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none" style:writing-mode="lr-tb"/>
      <style:text-properties fo:color="#000000" loext:opacity="100%" style:font-name="Arial" fo:font-size="10pt" fo:font-weight="bold" fo:background-color="transparent" style:font-name-asian="Arial Unicode MS" style:font-size-asian="10pt" style:font-weight-asian="bold" style:font-name-complex="Courier New"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16d94c" fo:background-color="transparent" style:font-size-asian="10pt" style:font-weight-asian="bold" style:font-size-complex="10pt" style:font-weight-complex="bold"/>
    </style:style>
    <style:style style:name="P18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1d65cd" fo:background-color="transparent" style:font-size-asian="10pt" style:font-weight-asian="bold" style:font-size-complex="10pt" style:font-weight-complex="bold"/>
    </style:style>
    <style:style style:name="P185"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1d65cd"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6"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1dc4de"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7"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font-weight="bold" officeooo:rsid="0016d94c" officeooo:paragraph-rsid="001dc4de"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8"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1f1a5c"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9"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1f56e0"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0"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2005ec"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1"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230a89"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2"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2c4650"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3"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2fcb78"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4"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316d59"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5"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329596"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6"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bold" officeooo:rsid="0016d94c" officeooo:paragraph-rsid="004c7c4b"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9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1dc4de" fo:background-color="transparent" style:font-size-asian="10pt" style:font-weight-asian="bold" style:font-size-complex="10pt" style:font-weight-complex="bold"/>
    </style:style>
    <style:style style:name="P19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1f1a5c" fo:background-color="transparent" style:font-size-asian="10pt" style:font-weight-asian="bold" style:font-size-complex="10pt" style:font-weight-complex="bold"/>
    </style:style>
    <style:style style:name="P19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1f56e0" fo:background-color="transparent" style:font-size-asian="10pt" style:font-weight-asian="bold" style:font-size-complex="10pt" style:font-weight-complex="bold"/>
    </style:style>
    <style:style style:name="P20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1b14b" fo:background-color="transparent" style:font-size-asian="10pt" style:font-weight-asian="bold" style:font-size-complex="10pt" style:font-weight-complex="bold"/>
    </style:style>
    <style:style style:name="P20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30a89" fo:background-color="transparent" style:font-size-asian="10pt" style:font-weight-asian="bold" style:font-size-complex="10pt" style:font-weight-complex="bold"/>
    </style:style>
    <style:style style:name="P20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5077a" fo:background-color="transparent" style:font-size-asian="10pt" style:font-weight-asian="bold" style:font-size-complex="10pt" style:font-weight-complex="bold"/>
    </style:style>
    <style:style style:name="P20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525d0" fo:background-color="transparent" style:font-size-asian="10pt" style:font-weight-asian="bold" style:font-size-complex="10pt" style:font-weight-complex="bold"/>
    </style:style>
    <style:style style:name="P20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a8a02" fo:background-color="transparent" style:font-size-asian="10pt" style:font-weight-asian="bold" style:font-size-complex="10pt" style:font-weight-complex="bold"/>
    </style:style>
    <style:style style:name="P20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2fcb78" fo:background-color="transparent" style:font-size-asian="10pt" style:font-weight-asian="bold" style:font-size-complex="10pt" style:font-weight-complex="bold"/>
    </style:style>
    <style:style style:name="P20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316d59" fo:background-color="transparent" style:font-size-asian="10pt" style:font-weight-asian="bold" style:font-size-complex="10pt" style:font-weight-complex="bold"/>
    </style:style>
    <style:style style:name="P20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329596" fo:background-color="transparent" style:font-size-asian="10pt" style:font-weight-asian="bold" style:font-size-complex="10pt" style:font-weight-complex="bold"/>
    </style:style>
    <style:style style:name="P20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4278ec" fo:background-color="transparent" style:font-size-asian="10pt" style:font-weight-asian="bold" style:font-size-complex="10pt" style:font-weight-complex="bold"/>
    </style:style>
    <style:style style:name="P20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6d94c" officeooo:paragraph-rsid="004388ba" fo:background-color="transparent" style:font-size-asian="10pt" style:font-weight-asian="bold" style:font-size-complex="10pt" style:font-weight-complex="bold"/>
    </style:style>
    <style:style style:name="P21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dc4de" officeooo:paragraph-rsid="001dc4de" fo:background-color="transparent" style:font-size-asian="10pt" style:font-weight-asian="bold" style:font-size-complex="10pt" style:font-weight-complex="bold"/>
    </style:style>
    <style:style style:name="P21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dc4de" officeooo:paragraph-rsid="001f1a5c" fo:background-color="transparent" style:font-size-asian="10pt" style:font-weight-asian="bold" style:font-size-complex="10pt" style:font-weight-complex="bold"/>
    </style:style>
    <style:style style:name="P21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dc4de" officeooo:paragraph-rsid="001f56e0" fo:background-color="transparent" style:font-size-asian="10pt" style:font-weight-asian="bold" style:font-size-complex="10pt" style:font-weight-complex="bold"/>
    </style:style>
    <style:style style:name="P21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dc4de" officeooo:paragraph-rsid="00230a89" fo:background-color="transparent" style:font-size-asian="10pt" style:font-weight-asian="bold" style:font-size-complex="10pt" style:font-weight-complex="bold"/>
    </style:style>
    <style:style style:name="P21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1dc4de" officeooo:paragraph-rsid="00240956" fo:background-color="transparent" style:font-size-asian="10pt" style:font-weight-asian="bold" style:font-size-complex="10pt" style:font-weight-complex="bold"/>
    </style:style>
    <style:style style:name="P21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weight="bold" officeooo:rsid="002fcb78" officeooo:paragraph-rsid="002fcb78" style:font-size-asian="10pt" style:font-weight-asian="bold" style:font-size-complex="10pt" style:font-weight-complex="bold"/>
    </style:style>
    <style:style style:name="P21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font-name="Arial" fo:font-size="10pt" fo:font-weight="normal" fo:background-color="transparent" style:font-name-asian="Arial Unicode MS" style:font-size-asian="10pt" style:font-weight-asian="normal" style:font-name-complex="Courier New" style:font-size-complex="10pt" style:font-weight-complex="normal"/>
    </style:style>
    <style:style style:name="P217" style:family="paragraph" style:parent-style-name="Standard" style:master-page-nam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style:text-autospace="none" style:writing-mode="lr-tb"/>
      <style:text-properties fo:color="#000000" loext:opacity="100%" style:font-name="Arial" fo:font-size="10pt" fo:font-weight="normal" fo:background-color="transparent" style:font-name-asian="Arial Unicode MS" style:font-size-asian="10pt" style:font-weight-asian="normal" style:font-name-complex="Courier New"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18" style:family="paragraph" style:parent-style-name="Standard" style:master-page-name="">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normal" officeooo:rsid="0016d94c" officeooo:paragraph-rsid="001dc4de"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19" style:family="paragraph" style:parent-style-name="Standard" style:master-page-name="">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normal" officeooo:rsid="0016d94c" officeooo:paragraph-rsid="001f1a5c"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20" style:family="paragraph" style:parent-style-name="Standard" style:master-page-name="">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normal" officeooo:rsid="0016d94c" officeooo:paragraph-rsid="001f56e0"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21" style:family="paragraph" style:parent-style-name="Standard" style:master-page-name="">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font-weight="normal" officeooo:rsid="0016d94c" officeooo:paragraph-rsid="002005ec"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22" style:family="paragraph" style:parent-style-name="Standard">
      <loext:graphic-properties draw:fill="none"/>
      <style:paragraph-properties fo:margin-left="2.2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font-weight="normal" officeooo:rsid="001dc4de" officeooo:paragraph-rsid="001dc4de" fo:background-color="transparent"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22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background-color="transparent" style:font-size-asian="10pt" style:font-size-complex="10pt"/>
    </style:style>
    <style:style style:name="P224"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25"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background-color="transparent" style:font-size-asian="10pt" style:font-size-complex="10pt"/>
    </style:style>
    <style:style style:name="P2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16d94c" fo:background-color="transparent" style:font-size-asian="10pt" style:font-size-complex="10pt"/>
    </style:style>
    <style:style style:name="P22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1d65cd" fo:background-color="transparent" style:font-size-asian="10pt" style:font-size-complex="10pt"/>
    </style:style>
    <style:style style:name="P228"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1d65cd" fo:background-color="transparent" style:font-size-asian="10pt" style:font-size-complex="10pt"/>
    </style:style>
    <style:style style:name="P22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1dc4de" fo:background-color="transparent" style:font-size-asian="10pt" style:font-size-complex="10pt"/>
    </style:style>
    <style:style style:name="P230"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1dc4de" fo:background-color="transparent" style:font-size-asian="10pt" style:font-size-complex="10pt"/>
    </style:style>
    <style:style style:name="P23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1e9f40" fo:background-color="transparent" style:font-size-asian="10pt" style:font-size-complex="10pt"/>
    </style:style>
    <style:style style:name="P232"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1e9f40" fo:background-color="transparent" style:font-size-asian="10pt" style:font-size-complex="10pt"/>
    </style:style>
    <style:style style:name="P23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1f1a5c" fo:background-color="transparent" style:font-size-asian="10pt" style:font-size-complex="10pt"/>
    </style:style>
    <style:style style:name="P23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1f1a5c" fo:background-color="transparent" style:font-size-asian="10pt" style:font-size-complex="10pt"/>
    </style:style>
    <style:style style:name="P235"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1f56e0" fo:background-color="transparent" style:font-size-asian="10pt" style:font-size-complex="10pt"/>
    </style:style>
    <style:style style:name="P23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005ec" fo:background-color="transparent" style:font-size-asian="10pt" style:font-size-complex="10pt"/>
    </style:style>
    <style:style style:name="P237"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2005ec" fo:background-color="transparent" style:font-size-asian="10pt" style:font-size-complex="10pt"/>
    </style:style>
    <style:style style:name="P238"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1b14b" fo:background-color="transparent" style:font-size-asian="10pt" style:font-size-complex="10pt"/>
    </style:style>
    <style:style style:name="P23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30a89" fo:background-color="transparent" style:font-size-asian="10pt" style:font-size-complex="10pt"/>
    </style:style>
    <style:style style:name="P240"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230a89" fo:background-color="transparent" style:font-size-asian="10pt" style:font-size-complex="10pt"/>
    </style:style>
    <style:style style:name="P24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40956" fo:background-color="transparent" style:font-size-asian="10pt" style:font-size-complex="10pt"/>
    </style:style>
    <style:style style:name="P24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525d0" fo:background-color="transparent" style:font-size-asian="10pt" style:font-size-complex="10pt"/>
    </style:style>
    <style:style style:name="P243"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2525d0" fo:background-color="transparent" style:font-size-asian="10pt" style:font-size-complex="10pt"/>
    </style:style>
    <style:style style:name="P24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a8a02" fo:background-color="transparent" style:font-size-asian="10pt" style:font-size-complex="10pt"/>
    </style:style>
    <style:style style:name="P245"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2a8a02" fo:background-color="transparent" style:font-size-asian="10pt" style:font-size-complex="10pt"/>
    </style:style>
    <style:style style:name="P24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c4650" fo:background-color="transparent" style:font-size-asian="10pt" style:font-size-complex="10pt"/>
    </style:style>
    <style:style style:name="P24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e3b10" fo:background-color="transparent" style:font-size-asian="10pt" style:font-size-complex="10pt"/>
    </style:style>
    <style:style style:name="P248"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2e3b10" fo:background-color="transparent" style:font-size-asian="10pt" style:font-size-complex="10pt"/>
    </style:style>
    <style:style style:name="P24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fcb78" fo:background-color="transparent" style:font-size-asian="10pt" style:font-size-complex="10pt"/>
    </style:style>
    <style:style style:name="P250"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2fcb78" fo:background-color="transparent" style:font-size-asian="10pt" style:font-size-complex="10pt"/>
    </style:style>
    <style:style style:name="P251"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fcb78" fo:background-color="transparent" style:font-size-asian="10pt" style:font-size-complex="10pt"/>
    </style:style>
    <style:style style:name="P252"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2fcb78" fo:background-color="transparent" style:font-size-asian="10pt" style:font-size-complex="10pt"/>
    </style:style>
    <style:style style:name="P25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316d59" fo:background-color="transparent" style:font-size-asian="10pt" style:font-size-complex="10pt"/>
    </style:style>
    <style:style style:name="P25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316d59" fo:background-color="transparent" style:font-size-asian="10pt" style:font-size-complex="10pt"/>
    </style:style>
    <style:style style:name="P25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329596" fo:background-color="transparent" style:font-size-asian="10pt" style:font-size-complex="10pt"/>
    </style:style>
    <style:style style:name="P256" style:family="paragraph" style:parent-style-name="Standard" style:master-page-name="">
      <style:paragraph-properties fo:margin-left="0cm" fo:margin-right="0cm" fo:margin-top="0cm" fo:margin-bottom="0cm" style:contextual-spacing="false" fo:line-height="100%" fo:text-align="justify" style:justify-single-word="false" fo:text-indent="0cm" style:auto-text-indent="false" style:page-number="auto"/>
      <style:text-properties fo:color="#000000" loext:opacity="100%" style:font-name="Arial" fo:font-size="10pt" officeooo:paragraph-rsid="00329596" fo:background-color="transparent" style:font-size-asian="10pt" style:font-size-complex="10pt"/>
    </style:style>
    <style:style style:name="P257"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officeooo:paragraph-rsid="00329596" fo:background-color="transparent" style:font-size-asian="10pt" style:font-size-complex="10pt"/>
    </style:style>
    <style:style style:name="P258"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329596" fo:background-color="transparent" style:font-size-asian="10pt" style:font-size-complex="10pt"/>
    </style:style>
    <style:style style:name="P25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3334b8" fo:background-color="transparent" style:font-size-asian="10pt" style:font-size-complex="10pt"/>
    </style:style>
    <style:style style:name="P260"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text-autospace="none" style:writing-mode="lr-tb"/>
      <style:text-properties fo:color="#000000" loext:opacity="100%" style:font-name="Arial" fo:font-size="10pt" fo:background-color="transparent" style:font-name-asian="Arial Unicode MS" style:font-size-asian="10pt" style:font-name-complex="Courier New" style:font-size-complex="10pt" fo:hyphenate="false" fo:hyphenation-remain-char-count="2" fo:hyphenation-push-char-count="2" loext:hyphenation-no-caps="false" loext:hyphenation-no-last-word="false" loext:hyphenation-word-char-count="no-limit" loext:hyphenation-zone="no-limit"/>
    </style:style>
    <style:style style:name="P26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style="normal" fo:font-weight="bold" officeooo:rsid="00316d59" officeooo:paragraph-rsid="00329596" fo:background-color="transparent" style:font-size-asian="10pt" style:font-style-asian="normal" style:font-weight-asian="bold" style:font-size-complex="10pt" style:font-style-complex="normal" style:font-weight-complex="bold"/>
    </style:style>
    <style:style style:name="P26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style="normal" style:text-underline-style="solid" style:text-underline-width="auto" style:text-underline-color="font-color" fo:font-weight="bold" officeooo:rsid="00316d59" officeooo:paragraph-rsid="00329596" fo:background-color="transparent" style:font-size-asian="10pt" style:font-style-asian="normal" style:font-weight-asian="bold" style:font-size-complex="10pt" style:font-style-complex="normal" style:font-weight-complex="bold"/>
    </style:style>
    <style:style style:name="P263"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style="normal" fo:background-color="transparent" style:font-size-asian="10pt" style:font-style-asian="normal" style:font-size-complex="10pt" style:font-style-complex="normal"/>
    </style:style>
    <style:style style:name="P264"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0pt" fo:font-style="normal" officeooo:paragraph-rsid="002fcb78" fo:background-color="transparent" style:font-size-asian="10pt" style:font-style-asian="normal" style:font-size-complex="10pt" style:font-style-complex="normal"/>
    </style:style>
    <style:style style:name="P26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style="normal" officeooo:paragraph-rsid="00329596" fo:background-color="transparent" style:font-size-asian="10pt" style:font-style-asian="normal" style:font-size-complex="10pt" style:font-style-complex="normal"/>
    </style:style>
    <style:style style:name="P26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fo:font-style="normal" officeooo:paragraph-rsid="002e3b10" fo:background-color="transparent" style:font-size-asian="10pt" style:font-style-asian="normal" style:font-size-complex="10pt" style:font-style-complex="normal"/>
    </style:style>
    <style:style style:name="P267"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0pt" officeooo:paragraph-rsid="002fcb78" style:font-size-asian="10pt" style:font-size-complex="10pt"/>
    </style:style>
    <style:style style:name="P268"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69"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normal" officeooo:paragraph-rsid="00329596"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70"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style:style>
    <style:style style:name="P271"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normal" officeooo:paragraph-rsid="001f1a5c" fo:background-color="transparent" style:font-size-asian="9pt" style:font-weight-asian="normal" style:font-name-complex="Verdana2" style:font-size-complex="9pt" style:font-weight-complex="normal"/>
    </style:style>
    <style:style style:name="P272" style:family="paragraph" style:parent-style-name="Standard">
      <style:paragraph-properties fo:margin-left="0cm" fo:margin-right="0cm" fo:margin-top="0cm" fo:margin-bottom="0cm" style:contextual-spacing="false" fo:line-height="100%" fo:text-align="center" style:justify-single-word="false" fo:text-indent="0cm" style:auto-text-indent="false"/>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style:style>
    <style:style style:name="P273"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normal" officeooo:paragraph-rsid="00511904" fo:background-color="transparent" style:font-size-asian="9pt" style:font-weight-asian="normal" style:font-name-complex="Verdana2" style:font-size-complex="9pt" style:font-weight-complex="normal"/>
    </style:style>
    <style:style style:name="P274"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75"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9pt" fo:language="es" fo:country="ES" fo:font-weight="normal" officeooo:paragraph-rsid="00329596"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76" style:family="paragraph" style:parent-style-name="Standard">
      <style:paragraph-properties fo:margin-top="0cm" fo:margin-bottom="0cm" style:contextual-spacing="false" fo:line-height="100%" fo:text-align="justify" style:justify-single-word="false"/>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style:style>
    <style:style style:name="P277"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style:style>
    <style:style style:name="P278"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9pt" fo:language="es" fo:country="ES" fo:font-weight="normal" officeooo:paragraph-rsid="00329596" fo:background-color="transparent" style:font-size-asian="9pt" style:font-weight-asian="normal" style:font-name-complex="Verdana2" style:font-size-complex="9pt" style:font-weight-complex="normal"/>
    </style:style>
    <style:style style:name="P279" style:family="paragraph" style:parent-style-name="Standard">
      <style:paragraph-properties fo:margin-top="0cm" fo:margin-bottom="0cm" style:contextual-spacing="false" fo:line-height="100%" fo:text-align="end" style:justify-single-word="false"/>
      <style:text-properties fo:color="#000000" loext:opacity="100%" style:font-name="Arial" fo:font-size="9pt" fo:language="es" fo:country="ES" fo:font-weight="normal" officeooo:paragraph-rsid="001f1a5c" fo:background-color="transparent" style:font-size-asian="9pt" style:font-weight-asian="normal" style:font-name-complex="Verdana2" style:font-size-complex="9pt" style:font-weight-complex="normal"/>
    </style:style>
    <style:style style:name="P280" style:family="paragraph" style:parent-style-name="Standard">
      <style:paragraph-properties fo:margin-left="0cm" fo:margin-right="0cm" fo:margin-top="0cm" fo:margin-bottom="0cm" style:contextual-spacing="false" fo:line-height="100%" fo:text-align="end" style:justify-single-word="false" fo:orphans="2" fo:widows="2" fo:hyphenation-ladder-count="no-limit" fo:text-indent="0cm" style:auto-text-indent="false" style:writing-mode="lr-tb"/>
      <style:text-properties fo:color="#000000" loext:opacity="100%" style:font-name="Arial" fo:font-size="9pt" fo:language="es" fo:country="ES" fo:font-weight="normal" officeooo:paragraph-rsid="00329596"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81" style:family="paragraph" style:parent-style-name="Standard">
      <style:paragraph-properties fo:margin-left="0cm" fo:margin-right="0cm" fo:margin-top="0cm" fo:margin-bottom="0cm" style:contextual-spacing="false" fo:line-height="100%" fo:text-align="end" style:justify-single-word="false" fo:orphans="2" fo:widows="2" fo:hyphenation-ladder-count="no-limit" fo:text-indent="0cm" style:auto-text-indent="false" style:writing-mode="lr-tb"/>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82" style:family="paragraph" style:parent-style-name="Standard">
      <style:paragraph-properties fo:margin-top="0cm" fo:margin-bottom="0cm" style:contextual-spacing="false" fo:line-height="100%" fo:text-align="end" style:justify-single-word="false"/>
      <style:text-properties fo:color="#000000" loext:opacity="100%" style:font-name="Arial" fo:font-size="9pt" fo:language="es" fo:country="ES" fo:font-weight="normal" fo:background-color="transparent" style:font-size-asian="9pt" style:font-weight-asian="normal" style:font-name-complex="Verdana2" style:font-size-complex="9pt" style:font-weight-complex="normal"/>
    </style:style>
    <style:style style:name="P283" style:family="paragraph" style:parent-style-name="Standard">
      <style:paragraph-properties fo:margin-top="0cm" fo:margin-bottom="0cm" style:contextual-spacing="false" fo:line-height="100%" fo:text-align="end" style:justify-single-word="false"/>
      <style:text-properties fo:color="#000000" loext:opacity="100%" style:font-name="Arial" fo:font-size="9pt" fo:language="es" fo:country="ES" fo:font-weight="normal" officeooo:paragraph-rsid="00511904" fo:background-color="transparent" style:font-size-asian="9pt" style:font-weight-asian="normal" style:font-name-complex="Verdana2" style:font-size-complex="9pt" style:font-weight-complex="normal"/>
    </style:style>
    <style:style style:name="P284" style:family="paragraph" style:parent-style-name="Standard">
      <style:paragraph-properties fo:margin-top="0cm" fo:margin-bottom="0cm" style:contextual-spacing="false" fo:line-height="100%" fo:text-align="end" style:justify-single-word="false"/>
      <style:text-properties fo:color="#000000" loext:opacity="100%" style:font-name="Arial" fo:font-size="9pt" fo:language="es" fo:country="ES" fo:font-weight="normal" officeooo:paragraph-rsid="00329596" fo:background-color="transparent" style:font-size-asian="9pt" style:font-weight-asian="normal" style:font-name-complex="Verdana2" style:font-size-complex="9pt" style:font-weight-complex="normal"/>
    </style:style>
    <style:style style:name="P285"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normal" officeooo:rsid="001f1a5c" officeooo:paragraph-rsid="001f1a5c" fo:background-color="transparent" style:font-size-asian="9pt" style:font-weight-asian="normal" style:font-name-complex="Verdana2" style:font-size-complex="9pt" style:font-weight-complex="normal"/>
    </style:style>
    <style:style style:name="P286" style:family="paragraph" style:parent-style-name="Standard">
      <style:paragraph-properties fo:margin-top="0cm" fo:margin-bottom="0cm" style:contextual-spacing="false" fo:line-height="100%" fo:text-align="justify" style:justify-single-word="false"/>
      <style:text-properties fo:color="#000000" loext:opacity="100%" style:font-name="Arial" fo:font-size="9pt" fo:language="es" fo:country="ES" fo:font-weight="normal" officeooo:rsid="0033fd66" officeooo:paragraph-rsid="0033fd66" fo:background-color="transparent" style:font-size-asian="9pt" style:font-weight-asian="normal" style:font-name-complex="Verdana2" style:font-size-complex="9pt" style:font-weight-complex="normal"/>
    </style:style>
    <style:style style:name="P287"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normal" officeooo:rsid="0025077a" officeooo:paragraph-rsid="0025077a" fo:background-color="transparent" style:font-size-asian="9pt" style:font-weight-asian="normal" style:font-name-complex="Verdana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288"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normal" officeooo:rsid="00511904" officeooo:paragraph-rsid="00511904" fo:background-color="transparent" style:font-size-asian="9pt" style:font-weight-asian="normal" style:font-name-complex="Verdana2" style:font-size-complex="9pt" style:font-weight-complex="normal"/>
    </style:style>
    <style:style style:name="P289"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bold" fo:background-color="transparent" style:font-size-asian="9pt" style:font-weight-asian="bold" style:font-name-complex="Verdana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90"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bold" officeooo:paragraph-rsid="00329596" fo:background-color="transparent" style:font-size-asian="9pt" style:font-weight-asian="bold" style:font-name-complex="Verdana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91"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bold" officeooo:paragraph-rsid="0025077a" fo:background-color="transparent" style:font-size-asian="9pt" style:font-weight-asian="bold" style:font-name-complex="Verdana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92"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9pt" fo:language="es" fo:country="ES" fo:font-weight="bold" officeooo:rsid="0025dfc6" officeooo:paragraph-rsid="0025dfc6" fo:background-color="transparent" style:font-size-asian="9pt" style:font-weight-asian="bold" style:font-name-complex="Verdana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93"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font-name="Arial" fo:font-size="9pt" fo:language="es" fo:country="ES" fo:font-weight="bold" fo:background-color="transparent" style:font-size-asian="9pt" style:font-weight-asian="bold" style:font-name-complex="Verdana2" style:font-size-complex="9pt"/>
    </style:style>
    <style:style style:name="P294"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font-name="Arial" fo:font-size="9pt" fo:language="es" fo:country="ES" fo:font-weight="bold" officeooo:paragraph-rsid="001f1a5c" fo:background-color="transparent" style:font-size-asian="9pt" style:font-weight-asian="bold" style:font-name-complex="Verdana2" style:font-size-complex="9pt"/>
    </style:style>
    <style:style style:name="P295"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font-name="Arial" fo:font-size="9pt" fo:language="es" fo:country="ES" fo:font-weight="bold" officeooo:paragraph-rsid="00329596" fo:background-color="transparent" style:font-size-asian="9pt" style:font-weight-asian="bold" style:font-name-complex="Verdana2" style:font-size-complex="9pt"/>
    </style:style>
    <style:style style:name="P296"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font-name="Arial" fo:font-size="9pt" fo:language="es" fo:country="ES" fo:font-weight="bold" officeooo:paragraph-rsid="00511904" fo:background-color="transparent" style:font-size-asian="9pt" style:font-weight-asian="bold" style:font-name-complex="Verdana2" style:font-size-complex="9pt"/>
    </style:style>
    <style:style style:name="P297"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fo:background-color="transparent" style:font-size-asian="9pt" style:font-weight-asian="bold" style:font-name-complex="Verdana2" style:font-size-complex="9pt"/>
    </style:style>
    <style:style style:name="P298"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officeooo:paragraph-rsid="001f1a5c" fo:background-color="transparent" style:font-size-asian="9pt" style:font-weight-asian="bold" style:font-name-complex="Verdana2" style:font-size-complex="9pt"/>
    </style:style>
    <style:style style:name="P299"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officeooo:paragraph-rsid="00329596" fo:background-color="transparent" style:font-size-asian="9pt" style:font-weight-asian="bold" style:font-name-complex="Verdana2" style:font-size-complex="9pt"/>
    </style:style>
    <style:style style:name="P300"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officeooo:paragraph-rsid="00511904" fo:background-color="transparent" style:font-size-asian="9pt" style:font-weight-asian="bold" style:font-name-complex="Verdana2" style:font-size-complex="9pt"/>
    </style:style>
    <style:style style:name="P301"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officeooo:rsid="001f1a5c" officeooo:paragraph-rsid="001f1a5c" fo:background-color="transparent" style:font-size-asian="9pt" style:font-weight-asian="bold" style:font-name-complex="Verdana2" style:font-size-complex="9pt"/>
    </style:style>
    <style:style style:name="P302" style:family="paragraph" style:parent-style-name="Standard">
      <style:paragraph-properties fo:margin-top="0cm" fo:margin-bottom="0cm" style:contextual-spacing="false" fo:line-height="100%" fo:text-align="center" style:justify-single-word="false"/>
      <style:text-properties fo:color="#000000" loext:opacity="100%" style:font-name="Arial" fo:font-size="9pt" fo:language="es" fo:country="ES" fo:font-weight="bold" officeooo:rsid="001f1a5c" officeooo:paragraph-rsid="00511904" fo:background-color="transparent" style:font-size-asian="9pt" style:font-weight-asian="bold" style:font-name-complex="Verdana2" style:font-size-complex="9pt"/>
    </style:style>
    <style:style style:name="P303" style:family="paragraph" style:parent-style-name="Standard">
      <style:paragraph-properties fo:margin-left="0cm" fo:margin-right="0cm" fo:margin-top="0cm" fo:margin-bottom="0cm" style:contextual-spacing="false" fo:line-height="150%" fo:text-align="justify" style:justify-single-word="false" fo:orphans="2" fo:widows="2" fo:hyphenation-ladder-count="no-limit" fo:text-indent="0cm" style:auto-text-indent="false" style:writing-mode="lr-tb"/>
      <style:text-properties fo:color="#000000" loext:opacity="100%" style:font-name="Arial" fo:font-size="9pt" fo:language="es" fo:country="ES" fo:font-style="normal" fo:font-weight="normal" fo:background-color="transparent" style:font-size-asian="9pt" style:font-style-asian="normal" style:font-weight-asian="normal" style:font-name-complex="Verdana2" style:font-size-complex="9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0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9pt" fo:language="es" fo:country="ES" fo:font-style="normal" fo:font-weight="normal" officeooo:rsid="00329596" officeooo:paragraph-rsid="004388ba" fo:background-color="transparent" style:font-size-asian="9pt" style:font-style-asian="normal" style:font-weight-asian="normal" style:font-name-complex="Verdana2" style:font-size-complex="9pt" style:font-style-complex="normal" style:font-weight-complex="normal"/>
    </style:style>
    <style:style style:name="P305"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2pt" fo:language="es" fo:country="ES" fo:font-weight="bold" fo:background-color="transparent" style:font-size-asian="12pt" style:font-weight-asian="bold" style:font-name-complex="Verdana2" style:font-size-complex="12pt"/>
    </style:style>
    <style:style style:name="P306"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2pt" fo:language="es" fo:country="ES" fo:font-weight="bold" officeooo:paragraph-rsid="002992bc" fo:background-color="transparent" style:font-size-asian="12pt" style:font-weight-asian="bold" style:font-name-complex="Verdana2" style:font-size-complex="12pt" fo:hyphenate="false" fo:hyphenation-remain-char-count="2" fo:hyphenation-push-char-count="2" loext:hyphenation-no-caps="false" loext:hyphenation-no-last-word="false" loext:hyphenation-word-char-count="no-limit" loext:hyphenation-zone="no-limit"/>
    </style:style>
    <style:style style:name="P307" style:family="paragraph" style:parent-style-name="Standard">
      <style:paragraph-properties fo:margin-top="0cm" fo:margin-bottom="0cm" style:contextual-spacing="false" fo:line-height="100%" fo:text-align="justify" style:justify-single-word="false" fo:break-before="page"/>
      <style:text-properties fo:color="#000000" loext:opacity="100%" style:font-name="Arial" fo:font-size="12pt" fo:language="es" fo:country="ES" fo:font-weight="bold" officeooo:paragraph-rsid="0025077a" fo:background-color="transparent" style:font-size-asian="12pt" style:font-weight-asian="bold" style:font-name-complex="Verdana2" style:font-size-complex="12pt"/>
    </style:style>
    <style:style style:name="P308"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font-name="Arial" fo:font-size="12pt" fo:language="es" fo:country="ES" fo:font-weight="bold" fo:background-color="transparent" style:font-size-asian="12pt" style:font-weight-asian="bold" style:font-name-complex="Verdana2" style:font-size-complex="12pt"/>
    </style:style>
    <style:style style:name="P309" style:family="paragraph" style:parent-style-name="Standard">
      <style:paragraph-properties fo:margin-top="0cm" fo:margin-bottom="0cm" style:contextual-spacing="false" fo:line-height="100%" fo:text-align="justify" style:justify-single-word="false" fo:break-before="page"/>
      <style:text-properties fo:color="#000000" loext:opacity="100%" style:font-name="Arial" fo:font-size="12pt" fo:language="es" fo:country="ES" fo:font-style="normal" style:text-underline-style="solid" style:text-underline-width="auto" style:text-underline-color="font-color" fo:font-weight="bold" officeooo:rsid="00297fc6" officeooo:paragraph-rsid="001f1a5c" fo:background-color="transparent" style:font-size-asian="12pt" style:font-style-asian="normal" style:font-weight-asian="bold" style:font-name-complex="Verdana2" style:font-size-complex="12pt" style:font-style-complex="normal"/>
    </style:style>
    <style:style style:name="P31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2pt" fo:language="es" fo:country="ES" fo:font-style="normal" style:text-underline-style="solid" style:text-underline-width="auto" style:text-underline-color="font-color" fo:font-weight="bold" fo:background-color="transparent" style:font-size-asian="12pt" style:font-style-asian="normal" style:font-weight-asian="bold" style:font-name-complex="Verdana2" style:font-size-complex="12pt" style:font-style-complex="normal"/>
    </style:style>
    <style:style style:name="P31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2pt" fo:language="es" fo:country="ES" style:text-underline-style="solid" style:text-underline-width="auto" style:text-underline-color="font-color" fo:font-weight="bold" fo:background-color="transparent" style:font-size-asian="12pt" style:font-weight-asian="bold" style:font-name-complex="Verdana2" style:font-size-complex="12pt"/>
    </style:style>
    <style:style style:name="P31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Arial" fo:font-size="12pt" fo:background-color="transparent" style:font-size-asian="12pt" style:font-size-complex="12pt"/>
    </style:style>
    <style:style style:name="P313" style:family="paragraph" style:parent-style-name="Standard">
      <style:paragraph-properties fo:margin-top="0cm" fo:margin-bottom="0cm" style:contextual-spacing="false" fo:line-height="100%" fo:text-align="justify" style:justify-single-word="false"/>
      <style:text-properties fo:color="#000000" loext:opacity="100%" style:font-name="Arial" fo:font-size="12pt" fo:background-color="transparent" style:font-size-asian="12pt" style:font-size-complex="12pt"/>
    </style:style>
    <style:style style:name="P314" style:family="paragraph" style:parent-style-name="Standard">
      <style:paragraph-properties fo:margin-left="0cm" fo:margin-right="0cm" fo:margin-top="0cm" fo:margin-bottom="0cm" style:contextual-spacing="false" fo:line-height="100%" fo:text-align="center" style:justify-single-word="false" fo:orphans="2" fo:widows="2" fo:hyphenation-ladder-count="no-limit" fo:text-indent="0cm" style:auto-text-indent="false" style:writing-mode="lr-tb"/>
      <style:text-properties fo:color="#000000" loext:opacity="100%" style:font-name="Arial" fo:font-size="20pt" fo:language="es" fo:country="ES" fo:font-weight="bold" officeooo:rsid="000d1556" officeooo:paragraph-rsid="003a08ad" fo:background-color="transparent" style:font-size-asian="20pt" style:font-weight-asian="bold" style:font-name-complex="Verdana2" style:font-size-complex="20pt" style:font-weight-complex="bold" fo:hyphenate="false" fo:hyphenation-remain-char-count="2" fo:hyphenation-push-char-count="2" loext:hyphenation-no-caps="false" loext:hyphenation-no-last-word="false" loext:hyphenation-word-char-count="no-limit" loext:hyphenation-zone="no-limit"/>
    </style:style>
    <style:style style:name="P315" style:family="paragraph" style:parent-style-name="Default">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font-weight="bold" fo:background-color="transparent" style:font-name-asian="Arial2" style:font-size-asian="10pt" style:font-weight-asian="bold" style:font-name-complex="Arial2" style:font-size-complex="10pt" style:font-weight-complex="bold"/>
    </style:style>
    <style:style style:name="P316" style:family="paragraph" style:parent-style-name="Default">
      <style:paragraph-properties fo:margin-left="0cm" fo:margin-right="0cm" fo:margin-top="0cm" fo:margin-bottom="0cm" style:contextual-spacing="false" fo:line-height="100%" fo:text-align="justify" style:justify-single-word="false" fo:text-indent="0cm" style:auto-text-indent="false" fo:break-before="page" style:text-autospace="none"/>
      <style:text-properties fo:color="#000000" loext:opacity="100%" style:text-line-through-style="none" style:text-line-through-type="none" style:font-name="Arial" fo:font-size="10pt" style:text-underline-style="none" fo:font-weight="bold" fo:background-color="transparent" style:font-name-asian="Arial2" style:font-size-asian="10pt" style:font-weight-asian="bold" style:font-name-complex="Arial2" style:font-size-complex="10pt" style:font-weight-complex="bold"/>
    </style:style>
    <style:style style:name="P317" style:family="paragraph" style:parent-style-name="Default">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font-weight="bold" officeooo:rsid="00126231" officeooo:paragraph-rsid="00126231" fo:background-color="transparent" style:font-name-asian="Arial2" style:font-size-asian="10pt" style:font-weight-asian="bold" style:font-name-complex="Arial2" style:font-size-complex="10pt" style:font-weight-complex="bold"/>
    </style:style>
    <style:style style:name="P318" style:family="paragraph" style:parent-style-name="Pa15">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style:style>
    <style:style style:name="P319" style:family="paragraph" style:parent-style-name="Default">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style:style>
    <style:style style:name="P320" style:family="paragraph" style:parent-style-name="Default">
      <style:paragraph-properties fo:margin-left="1.251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style:style>
    <style:style style:name="P321" style:family="paragraph" style:parent-style-name="Default">
      <style:paragraph-properties fo:margin-top="0cm" fo:margin-bottom="0cm" style:contextual-spacing="false" fo:line-height="100%" fo:text-align="justify" style:justify-single-word="false" fo:orphans="2" fo:widows="2" fo:hyphenation-ladder-count="no-limit" style:text-autospace="none" style:writing-mode="lr-tb"/>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fo:hyphenate="false" fo:hyphenation-remain-char-count="2" fo:hyphenation-push-char-count="2" loext:hyphenation-no-caps="false" loext:hyphenation-no-last-word="false" loext:hyphenation-word-char-count="no-limit" loext:hyphenation-zone="no-limit"/>
    </style:style>
    <style:style style:name="P322" style:family="paragraph" style:parent-style-name="Pa15">
      <style:paragraph-properties fo:margin-top="0cm" fo:margin-bottom="0cm" style:contextual-spacing="false" fo:line-height="100%" fo:text-align="justify" style:justify-single-word="false" fo:orphans="2" fo:widows="2" fo:hyphenation-ladder-count="no-limit" style:text-autospace="none" style:writing-mode="lr-tb"/>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fo:hyphenate="false" fo:hyphenation-remain-char-count="2" fo:hyphenation-push-char-count="2" loext:hyphenation-no-caps="false" loext:hyphenation-no-last-word="false" loext:hyphenation-word-char-count="no-limit" loext:hyphenation-zone="no-limit"/>
    </style:style>
    <style:style style:name="P323" style:family="paragraph" style:parent-style-name="Pa15">
      <style:paragraph-properties fo:margin-left="1.251cm" fo:margin-right="0cm" fo:margin-top="0cm" fo:margin-bottom="0cm" style:contextual-spacing="false" fo:line-height="100%" fo:text-align="justify" style:justify-single-word="false" fo:orphans="2" fo:widows="2" fo:hyphenation-ladder-count="no-limit" fo:text-indent="0cm" style:auto-text-indent="false" style:text-autospace="none" style:writing-mode="lr-tb"/>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fo:hyphenate="false" fo:hyphenation-remain-char-count="2" fo:hyphenation-push-char-count="2" loext:hyphenation-no-caps="false" loext:hyphenation-no-last-word="false" loext:hyphenation-word-char-count="no-limit" loext:hyphenation-zone="no-limit"/>
    </style:style>
    <style:style style:name="P324" style:family="paragraph" style:parent-style-name="Default">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font-weight="normal" fo:background-color="transparent" style:font-name-asian="Arial2" style:font-size-asian="10pt" style:font-weight-asian="normal" style:font-name-complex="Arial2" style:font-size-complex="10pt" style:font-weight-complex="normal"/>
    </style:style>
    <style:style style:name="P325" style:family="paragraph" style:parent-style-name="Default">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font-weight="normal" officeooo:rsid="00126231" officeooo:paragraph-rsid="00139327" fo:background-color="transparent" style:font-name-asian="Arial2" style:font-size-asian="10pt" style:font-weight-asian="normal" style:font-name-complex="Arial2" style:font-size-complex="10pt" style:font-weight-complex="normal"/>
    </style:style>
    <style:style style:name="P32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fo:language="es" fo:country="ES" fo:font-weight="bold" officeooo:paragraph-rsid="002fcb78" fo:background-color="transparent" style:font-size-asian="10pt" style:font-weight-asian="bold" style:font-name-complex="Verdana2" style:font-size-complex="10pt"/>
    </style:style>
    <style:style style:name="P327"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fo:language="es" fo:country="ES" fo:font-weight="bold" officeooo:paragraph-rsid="002fcb78" fo:background-color="transparent" style:font-size-asian="10pt" style:font-weight-asian="bold" style:font-name-complex="Verdana2" style:font-size-complex="10pt"/>
    </style:style>
    <style:style style:name="P328" style:family="paragraph" style:parent-style-name="Standard">
      <style:paragraph-properties fo:margin-left="0cm" fo:margin-right="0cm" fo:margin-top="0cm" fo:margin-bottom="0cm" style:contextual-spacing="false" fo:line-height="100%" fo:text-align="justify" style:justify-single-word="false" fo:text-indent="0cm" style:auto-text-indent="false" fo:break-before="page"/>
      <style:text-properties fo:color="#000000" loext:opacity="100%" style:text-line-through-style="none" style:text-line-through-type="none" style:font-name="Arial" fo:font-size="10pt" fo:language="es" fo:country="ES" fo:font-weight="bold" fo:background-color="transparent" style:font-size-asian="10pt" style:font-weight-asian="bold" style:font-name-complex="Verdana2" style:font-size-complex="10pt"/>
    </style:style>
    <style:style style:name="P329"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fo:language="es" fo:country="ES" officeooo:paragraph-rsid="002fcb78" fo:background-color="transparent" style:font-size-asian="10pt" style:font-name-complex="Verdana2" style:font-size-complex="10pt"/>
    </style:style>
    <style:style style:name="P33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fo:language="es" fo:country="ES" officeooo:paragraph-rsid="00329596" fo:background-color="transparent" style:font-size-asian="10pt" style:font-name-complex="Verdana2" style:font-size-complex="10pt"/>
    </style:style>
    <style:style style:name="P33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officeooo:paragraph-rsid="002fcb78" fo:background-color="transparent" style:font-size-asian="10pt" style:font-size-complex="10pt"/>
    </style:style>
    <style:style style:name="P332"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10pt" officeooo:paragraph-rsid="00329596" fo:background-color="transparent" style:font-size-asian="10pt" style:font-size-complex="10pt"/>
    </style:style>
    <style:style style:name="P333"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text-line-through-style="none" style:text-line-through-type="none" style:font-name="Arial" fo:font-size="9pt" fo:language="es" fo:country="ES" fo:font-weight="bold" officeooo:paragraph-rsid="002fcb78" fo:background-color="transparent" style:font-size-asian="9pt" style:font-weight-asian="bold" style:font-name-complex="Verdana2" style:font-size-complex="9pt"/>
    </style:style>
    <style:style style:name="P334" style:family="paragraph" style:parent-style-name="Standard">
      <style:paragraph-properties fo:margin-top="0cm" fo:margin-bottom="0cm" style:contextual-spacing="false" fo:line-height="100%" fo:text-align="center" style:justify-single-word="false" style:snap-to-layout-grid="false"/>
      <style:text-properties fo:color="#000000" loext:opacity="100%" style:text-line-through-style="none" style:text-line-through-type="none" style:font-name="Arial" fo:font-size="9pt" fo:language="es" fo:country="ES" fo:font-weight="bold" officeooo:paragraph-rsid="00520917" fo:background-color="transparent" style:font-size-asian="9pt" style:font-weight-asian="bold" style:font-name-complex="Verdana2" style:font-size-complex="9pt"/>
    </style:style>
    <style:style style:name="P335" style:family="paragraph" style:parent-style-name="Standard">
      <style:paragraph-properties fo:margin-top="0cm" fo:margin-bottom="0cm" style:contextual-spacing="false" fo:line-height="100%" fo:text-align="center" style:justify-single-word="false"/>
      <style:text-properties fo:color="#000000" loext:opacity="100%" style:text-line-through-style="none" style:text-line-through-type="none" style:font-name="Arial" fo:font-size="9pt" fo:language="es" fo:country="ES" fo:font-weight="bold" officeooo:paragraph-rsid="002fcb78" fo:background-color="transparent" style:font-size-asian="9pt" style:font-weight-asian="bold" style:font-name-complex="Verdana2" style:font-size-complex="9pt"/>
    </style:style>
    <style:style style:name="P336" style:family="paragraph" style:parent-style-name="Standard">
      <style:paragraph-properties fo:margin-top="0cm" fo:margin-bottom="0cm" style:contextual-spacing="false" fo:line-height="100%" fo:text-align="center" style:justify-single-word="false"/>
      <style:text-properties fo:color="#000000" loext:opacity="100%" style:text-line-through-style="none" style:text-line-through-type="none" style:font-name="Arial" fo:font-size="9pt" fo:language="es" fo:country="ES" fo:font-weight="bold" officeooo:paragraph-rsid="00520917" fo:background-color="transparent" style:font-size-asian="9pt" style:font-weight-asian="bold" style:font-name-complex="Verdana2" style:font-size-complex="9pt"/>
    </style:style>
    <style:style style:name="P337"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9pt" fo:language="es" fo:country="ES" fo:font-weight="normal" officeooo:paragraph-rsid="002fcb78" fo:background-color="transparent" style:font-size-asian="9pt" style:font-weight-asian="normal" style:font-name-complex="Verdana2" style:font-size-complex="9pt" style:font-weight-complex="normal"/>
    </style:style>
    <style:style style:name="P338"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Arial" fo:font-size="9pt" fo:language="es" fo:country="ES" fo:font-weight="normal" officeooo:paragraph-rsid="002fcb78" fo:background-color="transparent" style:font-size-asian="9pt" style:font-weight-asian="normal" style:font-name-complex="Verdana2" style:font-size-complex="9pt" style:font-weight-complex="normal"/>
    </style:style>
    <style:style style:name="P339" style:family="paragraph" style:parent-style-name="Standard">
      <style:paragraph-properties fo:margin-left="0.635cm" fo:margin-right="0cm" fo:margin-top="0cm" fo:margin-bottom="0cm" style:contextual-spacing="false" fo:line-height="100%" fo:text-align="justify" style:justify-single-word="false" fo:text-indent="0cm" style:auto-text-indent="false"/>
      <style:text-properties fo:color="#000000" loext:opacity="100%" style:text-line-through-style="none" style:text-line-through-type="none" style:font-name="Arial" fo:font-size="9pt" fo:language="es" fo:country="ES" fo:font-weight="normal" officeooo:paragraph-rsid="00520917" fo:background-color="transparent" style:font-size-asian="9pt" style:font-weight-asian="normal" style:font-name-complex="Verdana2" style:font-size-complex="9pt" style:font-weight-complex="normal"/>
    </style:style>
    <style:style style:name="P340" style:family="paragraph" style:parent-style-name="Standard">
      <style:paragraph-properties fo:margin-top="0cm" fo:margin-bottom="0cm" style:contextual-spacing="false" fo:line-height="100%" fo:text-align="end" style:justify-single-word="false"/>
      <style:text-properties fo:color="#000000" loext:opacity="100%" style:text-line-through-style="none" style:text-line-through-type="none" style:font-name="Arial" fo:font-size="9pt" fo:language="es" fo:country="ES" fo:font-weight="normal" officeooo:paragraph-rsid="002fcb78" fo:background-color="transparent" style:font-size-asian="9pt" style:font-weight-asian="normal" style:font-name-complex="Verdana2" style:font-size-complex="9pt" style:font-weight-complex="normal"/>
    </style:style>
    <style:style style:name="P341" style:family="paragraph" style:parent-style-name="Standard">
      <style:paragraph-properties fo:margin-top="0cm" fo:margin-bottom="0cm" style:contextual-spacing="false" fo:line-height="100%" fo:text-align="end" style:justify-single-word="false"/>
      <style:text-properties fo:color="#000000" loext:opacity="100%" style:text-line-through-style="none" style:text-line-through-type="none" style:font-name="Arial" fo:font-size="9pt" fo:language="es" fo:country="ES" fo:font-weight="normal" officeooo:paragraph-rsid="00520917" fo:background-color="transparent" style:font-size-asian="9pt" style:font-weight-asian="normal" style:font-name-complex="Verdana2" style:font-size-complex="9pt" style:font-weight-complex="normal"/>
    </style:style>
    <style:style style:name="P342" style:family="paragraph" style:parent-style-name="Standard">
      <style:paragraph-properties fo:margin-top="0cm" fo:margin-bottom="0cm" style:contextual-spacing="false" fo:line-height="100%" fo:text-align="justify" style:justify-single-word="false"/>
      <style:text-properties fo:color="#000000" loext:opacity="100%" style:text-line-through-style="none" style:text-line-through-type="none" style:font-name="Arial" fo:font-size="9pt" fo:language="es" fo:country="ES" fo:font-weight="normal" officeooo:rsid="00520917" officeooo:paragraph-rsid="00520917" fo:background-color="transparent" style:font-size-asian="9pt" style:font-weight-asian="normal" style:font-name-complex="Verdana2" style:font-size-complex="9pt" style:font-weight-complex="normal"/>
    </style:style>
    <style:style style:name="P343" style:family="paragraph" style:parent-style-name="Standard">
      <style:paragraph-properties fo:margin-top="0cm" fo:margin-bottom="0cm" style:contextual-spacing="false" fo:line-height="100%" fo:text-align="justify" style:justify-single-word="false" fo:orphans="2" fo:widows="2" fo:hyphenation-ladder-count="no-limit" style:writing-mode="lr-tb"/>
      <style:text-properties fo:color="#000000" loext:opacity="100%" fo:background-color="transparent" fo:hyphenate="false" fo:hyphenation-remain-char-count="2" fo:hyphenation-push-char-count="2" loext:hyphenation-no-caps="false" loext:hyphenation-no-last-word="false" loext:hyphenation-word-char-count="no-limit" loext:hyphenation-zone="no-limit"/>
    </style:style>
    <style:style style:name="P344" style:family="paragraph" style:parent-style-name="Standard">
      <style:paragraph-properties fo:margin-top="0cm" fo:margin-bottom="0cm" style:contextual-spacing="false" fo:line-height="100%" fo:text-align="center" style:justify-single-word="false" style:snap-to-layout-grid="false"/>
      <style:text-properties style:use-window-font-color="true" loext:opacity="0%" style:font-name="Arial" fo:font-size="9pt" fo:language="es" fo:country="ES" fo:font-weight="bold" fo:background-color="transparent" style:font-size-asian="9pt" style:font-weight-asian="bold" style:font-name-complex="Verdana2" style:font-size-complex="9pt"/>
    </style:style>
    <style:style style:name="P345" style:family="paragraph" style:parent-style-name="Standard">
      <style:paragraph-properties fo:margin-top="0cm" fo:margin-bottom="0cm" style:contextual-spacing="false" fo:line-height="100%" fo:text-align="center" style:justify-single-word="false"/>
      <style:text-properties style:use-window-font-color="true" loext:opacity="0%" style:font-name="Arial" fo:font-size="9pt" fo:language="es" fo:country="ES" fo:font-weight="bold" fo:background-color="transparent" style:font-size-asian="9pt" style:font-weight-asian="bold" style:font-name-complex="Verdana2" style:font-size-complex="9pt"/>
    </style:style>
    <style:style style:name="P346" style:family="paragraph" style:parent-style-name="Standard">
      <style:paragraph-properties fo:margin-top="0cm" fo:margin-bottom="0cm" style:contextual-spacing="false" fo:line-height="100%" fo:text-align="center" style:justify-single-word="false"/>
      <style:text-properties style:use-window-font-color="true" loext:opacity="0%" style:font-name="Arial" fo:font-size="9pt" fo:language="es" fo:country="ES" fo:font-weight="normal" fo:background-color="transparent" style:font-size-asian="9pt" style:font-weight-asian="normal" style:font-name-complex="Verdana2" style:font-size-complex="9pt" style:font-weight-complex="normal"/>
    </style:style>
    <style:style style:name="P347" style:family="paragraph" style:parent-style-name="Standard">
      <style:paragraph-properties fo:margin-top="0cm" fo:margin-bottom="0cm" style:contextual-spacing="false" fo:line-height="100%" fo:text-align="justify" style:justify-single-word="false"/>
      <style:text-properties style:use-window-font-color="true" loext:opacity="0%" style:font-name="Arial" fo:font-size="9pt" fo:language="es" fo:country="ES" fo:font-weight="normal" fo:background-color="transparent" style:font-size-asian="9pt" style:font-weight-asian="normal" style:font-name-complex="Verdana2" style:font-size-complex="9pt" style:font-weight-complex="normal"/>
    </style:style>
    <style:style style:name="P348" style:family="paragraph" style:parent-style-name="Standard">
      <style:paragraph-properties fo:margin-top="0cm" fo:margin-bottom="0cm" style:contextual-spacing="false" fo:line-height="100%" fo:text-align="end" style:justify-single-word="false"/>
      <style:text-properties style:use-window-font-color="true" loext:opacity="0%" style:font-name="Arial" fo:font-size="9pt" fo:language="es" fo:country="ES" fo:font-weight="normal" fo:background-color="transparent" style:font-size-asian="9pt" style:font-weight-asian="normal" style:font-name-complex="Verdana2" style:font-size-complex="9pt" style:font-weight-complex="normal"/>
    </style:style>
    <style:style style:name="P349"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ab-stops/>
      </style:paragraph-properties>
      <style:text-properties style:use-window-font-color="true" loext:opacity="0%" style:font-name="Arial" fo:font-size="9pt" fo:language="en" fo:country="GB" fo:font-style="normal" fo:font-weight="normal" fo:background-color="transparent" style:font-size-asian="9pt" style:font-style-asian="normal" style:font-weight-asian="normal" style:font-name-complex="Arial" style:font-size-complex="9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50"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Arial" fo:font-size="10pt" officeooo:paragraph-rsid="00230a89" fo:background-color="transparent" style:font-size-asian="10pt" style:font-size-complex="10pt"/>
    </style:style>
    <style:style style:name="P351" style:family="paragraph" style:parent-style-name="Table_20_Contents">
      <style:text-properties style:font-name="Arial" fo:font-size="9pt" fo:font-weight="normal" style:font-size-asian="9pt" style:font-weight-asian="normal" style:font-size-complex="9pt" style:font-weight-complex="normal"/>
    </style:style>
    <style:style style:name="P352" style:family="paragraph" style:parent-style-name="Table_20_Contents">
      <style:paragraph-properties fo:text-align="center" style:justify-single-word="false"/>
      <style:text-properties style:font-name="Arial" fo:font-size="9pt" fo:font-weight="normal" style:font-size-asian="9pt" style:font-weight-asian="normal" style:font-size-complex="9pt" style:font-weight-complex="normal"/>
    </style:style>
    <style:style style:name="P353" style:family="paragraph" style:parent-style-name="Standard">
      <style:paragraph-properties fo:margin-top="0cm" fo:margin-bottom="0cm" style:contextual-spacing="false" fo:line-height="100%" fo:text-align="start" style:justify-single-word="false"/>
      <style:text-properties style:font-name="Arial" fo:font-size="9pt" fo:font-style="normal" fo:font-weight="normal" style:font-size-asian="9pt" style:font-style-asian="normal" style:font-weight-asian="normal" style:font-name-complex="Footlight MT Light" style:font-size-complex="9pt" style:font-style-complex="normal" style:font-weight-complex="normal"/>
    </style:style>
    <style:style style:name="P354" style:family="paragraph" style:parent-style-name="Standard">
      <style:paragraph-properties fo:text-align="center" style:justify-single-word="false"/>
      <style:text-properties style:font-name="Arial" fo:font-size="9pt" fo:background-color="transparent" style:font-size-asian="9pt" style:font-name-complex="Arial1" style:font-size-complex="9pt"/>
    </style:style>
    <style:style style:name="P35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officeooo:paragraph-rsid="00240956"/>
    </style:style>
    <style:style style:name="P356"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text-outline="false" style:text-line-through-style="none" style:text-line-through-type="none" style:text-position="0% 100%" style:font-name="Arial" fo:font-size="10pt" fo:letter-spacing="normal" fo:language="es" fo:country="ES" fo:font-style="normal" fo:text-shadow="none" style:text-underline-style="none" fo:font-weight="bold" officeooo:paragraph-rsid="00329596" style:text-underline-mode="continuous" style:text-overline-mode="continuous" style:text-line-through-mode="continuous" style:letter-kerning="false" fo:background-color="transparent" style:font-name-asian="Times" style:font-size-asian="10pt" style:language-asian="zh" style:country-asian="CN" style:font-style-asian="normal" style:font-weight-asian="bold" style:font-name-complex="Verdana2" style:font-size-complex="10pt" style:language-complex="hi" style:country-complex="IN" style:font-style-complex="normal" style:font-weight-complex="normal" style:text-rotation-angle="0" style:text-rotation-scale="line-height" style:text-emphasize="none" style:text-combine="none" style:text-scale="100%" style:font-relief="none" text:display="true" style:text-overline-style="none" style:text-overline-color="font-color"/>
    </style:style>
    <style:style style:name="P357" style:family="paragraph" style:parent-style-name="Default" style:list-style-name="L11">
      <style:paragraph-properties fo:margin-left="0cm" fo:margin-right="0cm" fo:margin-top="0cm" fo:margin-bottom="0cm" style:contextual-spacing="false" fo:line-height="100%" fo:text-align="justify" style:justify-single-word="false" fo:text-indent="0cm" style:auto-text-indent="false" style:text-autospace="none"/>
      <style:text-properties fo:color="#000000" loext:opacity="100%" style:text-line-through-style="none" style:text-line-through-type="none" style:font-name="Arial" fo:font-size="10pt" style:text-underline-style="none" fo:font-weight="normal" officeooo:rsid="00126231" officeooo:paragraph-rsid="00139327" fo:background-color="transparent" style:font-name-asian="Arial2" style:font-size-asian="10pt" style:font-weight-asian="normal" style:font-name-complex="Arial2" style:font-size-complex="10pt" style:font-weight-complex="normal"/>
    </style:style>
    <style:style style:name="P358" style:family="paragraph" style:parent-style-name="Pa15" style:list-style-name="L10" style:master-page-name="">
      <style:paragraph-properties fo:margin-top="0cm" fo:margin-bottom="0cm" style:contextual-spacing="false" fo:line-height="100%" fo:text-align="justify" style:justify-single-word="false" fo:orphans="2" fo:widows="2" fo:hyphenation-ladder-count="no-limit" style:page-number="auto" style:text-autospace="none" style:writing-mode="lr-tb"/>
      <style:text-properties fo:color="#000000" loext:opacity="100%" style:font-name="Arial" fo:font-size="10pt" fo:language="es" fo:country="ES" fo:font-weight="normal" fo:background-color="transparent" style:font-name-asian="Arial2" style:font-size-asian="10pt" style:font-weight-asian="normal" style:font-name-complex="Arial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59" style:family="paragraph" style:parent-style-name="Pa15" style:list-style-name="L10">
      <style:paragraph-properties fo:margin-top="0cm" fo:margin-bottom="0cm" style:contextual-spacing="false" fo:line-height="100%" fo:text-align="justify" style:justify-single-word="false" fo:orphans="2" fo:widows="2" fo:hyphenation-ladder-count="no-limit" style:text-autospace="none" style:writing-mode="lr-tb"/>
      <style:text-properties fo:color="#000000" loext:opacity="100%" style:text-line-through-style="none" style:text-line-through-type="none" style:font-name="Arial" fo:font-size="10pt" style:text-underline-style="none" fo:background-color="transparent" style:font-name-asian="Arial2" style:font-size-asian="10pt" style:font-name-complex="Arial2" style:font-size-complex="10pt" fo:hyphenate="false" fo:hyphenation-remain-char-count="2" fo:hyphenation-push-char-count="2" loext:hyphenation-no-caps="false" loext:hyphenation-no-last-word="false" loext:hyphenation-word-char-count="no-limit" loext:hyphenation-zone="no-limit"/>
    </style:style>
    <style:style style:name="P360" style:family="paragraph" style:parent-style-name="Standard" style:list-style-name="L1">
      <style:paragraph-properties fo:margin-left="0cm" fo:margin-right="0cm" fo:margin-top="0cm" fo:margin-bottom="0cm" style:contextual-spacing="false" fo:line-height="100%" fo:text-align="justify" style:justify-single-word="false" fo:text-indent="1.249cm" style:auto-text-indent="false"/>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style:style>
    <style:style style:name="P361" style:family="paragraph" style:parent-style-name="Standard" style:list-style-name="L4">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62" style:family="paragraph" style:parent-style-name="Standard" style:list-style-name="L6">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bold"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63" style:family="paragraph" style:parent-style-name="Standard" style:list-style-name="L1" style:master-page-name="">
      <style:paragraph-properties fo:margin-left="0cm" fo:margin-right="0cm" fo:margin-top="0cm" fo:margin-bottom="0cm" style:contextual-spacing="false" fo:line-height="100%" fo:text-align="justify" style:justify-single-word="false" fo:text-indent="1.251cm" style:auto-text-indent="false" style:page-number="auto" style:shadow="none">
        <style:tab-stops/>
        <style:drop-cap/>
      </style:paragraph-properties>
      <style:text-properties fo:color="#000000" loext:opacity="100%" style:font-name="Arial" fo:font-size="10pt" fo:language="es" fo:country="ES" fo:background-color="transparent" style:font-size-asian="10pt" style:font-name-complex="Verdana2" style:font-size-complex="10pt"/>
    </style:style>
    <style:style style:name="P364" style:family="paragraph" style:parent-style-name="Standard" style:list-style-name="L2">
      <style:paragraph-properties fo:margin-top="0cm" fo:margin-bottom="0cm" style:contextual-spacing="false" fo:line-height="100%" fo:text-align="justify" style:justify-single-word="false"/>
      <style:text-properties fo:color="#000000" loext:opacity="100%" style:font-name="Arial" fo:font-size="10pt" fo:language="es" fo:country="ES" fo:background-color="transparent" style:font-size-asian="10pt" style:font-name-complex="Verdana2" style:font-size-complex="10pt"/>
    </style:style>
    <style:style style:name="P365" style:family="paragraph" style:parent-style-name="Standard" style:list-style-name="L2" style:master-page-name="">
      <style:paragraph-properties fo:margin-top="0cm" fo:margin-bottom="0cm" style:contextual-spacing="false" fo:line-height="100%" fo:text-align="justify" style:justify-single-word="false" fo:orphans="2" fo:widows="2" fo:hyphenation-ladder-count="no-limit" style:page-number="auto" style:writing-mode="lr-tb"/>
      <style:text-properties fo:color="#000000" loext:opacity="100%" style:font-name="Arial" fo:font-size="10pt" fo:language="es" fo:country="ES" fo:background-color="transparent" style:font-size-asian="10pt" style:font-name-complex="Verdana2" style:font-size-complex="10pt" fo:hyphenate="false" fo:hyphenation-remain-char-count="2" fo:hyphenation-push-char-count="2" loext:hyphenation-no-caps="false" loext:hyphenation-no-last-word="false" loext:hyphenation-word-char-count="no-limit" loext:hyphenation-zone="no-limit"/>
    </style:style>
    <style:style style:name="P366" style:family="paragraph" style:parent-style-name="Standard" style:list-style-name="L3" style:master-page-nam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style:writing-mode="lr-tb"/>
      <style:text-properties fo:color="#000000" loext:opacity="100%" style:font-name="Arial" fo:font-size="10pt" fo:language="es" fo:country="ES" fo:background-color="transparent" style:font-size-asian="10pt" style:font-name-complex="Verdana2" style:font-size-complex="10pt" fo:hyphenate="false" fo:hyphenation-remain-char-count="2" fo:hyphenation-push-char-count="2" loext:hyphenation-no-caps="false" loext:hyphenation-no-last-word="false" loext:hyphenation-word-char-count="no-limit" loext:hyphenation-zone="no-limit"/>
    </style:style>
    <style:style style:name="P367" style:family="paragraph" style:parent-style-name="Standard" style:list-style-name="L5">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68" style:family="paragraph" style:parent-style-name="Standard" style:list-style-name="L5">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paragraph-rsid="000d155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69" style:family="paragraph" style:parent-style-name="Standard" style:list-style-name="L6">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0"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1" style:family="paragraph" style:parent-style-name="Standard" style:list-style-name="L8">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2" style:family="paragraph" style:parent-style-name="Standard" style:list-style-name="L9">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3" style:family="paragraph" style:parent-style-name="Standard" style:list-style-name="L10">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4" style:family="paragraph" style:parent-style-name="Standard" style:list-style-name="L11">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paragraph-rsid="00126231"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5" style:family="paragraph" style:parent-style-name="Standard" style:list-style-name="L5">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rsid="000d1556" officeooo:paragraph-rsid="000d155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6"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weight="normal" officeooo:rsid="0025dfc6" officeooo:paragraph-rsid="0025dfc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7"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style:text-underline-style="none" fo:font-weight="normal" officeooo:rsid="0025dfc6" officeooo:paragraph-rsid="0025dfc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8"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style:text-underline-style="none" fo:font-weight="normal" officeooo:paragraph-rsid="0025dfc6" fo:background-color="transparent" style:font-size-asian="10pt" style:font-weight-asian="normal" style:font-name-complex="Verdana2"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379"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style:text-underline-style="none" fo:font-weight="bold" fo:background-color="transparent" style:font-size-asian="10pt" style:font-weight-asian="bold" style:font-name-complex="Verdana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380"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5dfc6" officeooo:paragraph-rsid="0025dfc6"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1"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5dfc6" officeooo:paragraph-rsid="003a9344"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2"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3"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paragraph-rsid="00278cbf"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4"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78cbf" officeooo:paragraph-rsid="00278cbf"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5"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78cbf" officeooo:paragraph-rsid="003a08ad"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6"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normal" officeooo:rsid="00278cbf" officeooo:paragraph-rsid="003e9337" fo:background-color="transparent" style:font-size-asian="10pt" style:font-style-asian="normal" style:font-weight-asian="normal" style:font-name-complex="Verdana2"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387"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bold" fo:background-color="transparent" style:font-size-asian="10pt" style:font-style-asian="normal" style:font-weight-asian="bold" style:font-name-complex="Verdana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88"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bold" officeooo:paragraph-rsid="003e9337" fo:background-color="transparent" style:font-size-asian="10pt" style:font-style-asian="normal" style:font-weight-asian="bold" style:font-name-complex="Verdana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89"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bold" officeooo:paragraph-rsid="00278cbf" fo:background-color="transparent" style:font-size-asian="10pt" style:font-style-asian="normal" style:font-weight-asian="bold" style:font-name-complex="Verdana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390" style:family="paragraph" style:parent-style-name="Standard" style:list-style-name="L7">
      <style:paragraph-properties fo:margin-top="0cm" fo:margin-bottom="0cm" style:contextual-spacing="false" fo:line-height="100%" fo:text-align="justify" style:justify-single-word="false" fo:orphans="2" fo:widows="2" fo:hyphenation-ladder-count="no-limit" style:writing-mode="lr-tb"/>
      <style:text-properties fo:color="#000000" loext:opacity="100%" style:font-name="Arial" fo:font-size="10pt" fo:language="es" fo:country="ES" fo:font-style="normal" style:text-underline-style="none" fo:font-weight="bold" officeooo:rsid="00278cbf" officeooo:paragraph-rsid="00278cbf" fo:background-color="transparent" style:font-size-asian="10pt" style:font-style-asian="normal" style:font-weight-asian="bold" style:font-name-complex="Verdana2"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0d1556" style:font-weight-asian="bold" style:font-weight-complex="bold"/>
    </style:style>
    <style:style style:name="T4" style:family="text">
      <style:text-properties fo:font-weight="bold" officeooo:rsid="0016d94c" style:font-weight-asian="bold" style:font-weight-complex="bold"/>
    </style:style>
    <style:style style:name="T5" style:family="text">
      <style:text-properties fo:font-weight="bold" officeooo:rsid="0013c4f3" style:font-weight-asian="bold" style:font-weight-complex="bold"/>
    </style:style>
    <style:style style:name="T6" style:family="text">
      <style:text-properties fo:font-weight="normal" style:font-weight-asian="normal"/>
    </style:style>
    <style:style style:name="T7" style:family="text">
      <style:text-properties fo:font-weight="normal" style:font-weight-asian="normal" style:font-weight-complex="normal"/>
    </style:style>
    <style:style style:name="T8" style:family="text">
      <style:text-properties fo:font-weight="normal" officeooo:rsid="0009a950" style:font-weight-asian="normal" style:font-weight-complex="normal"/>
    </style:style>
    <style:style style:name="T9" style:family="text">
      <style:text-properties fo:font-weight="normal" officeooo:rsid="0016d94c" style:font-weight-asian="normal" style:font-weight-complex="normal"/>
    </style:style>
    <style:style style:name="T10" style:family="text">
      <style:text-properties fo:font-weight="normal" officeooo:rsid="001d65cd" style:font-weight-asian="normal" style:font-weight-complex="normal"/>
    </style:style>
    <style:style style:name="T11" style:family="text">
      <style:text-properties fo:font-weight="normal" officeooo:rsid="001dc4de" style:font-weight-asian="normal" style:font-weight-complex="normal"/>
    </style:style>
    <style:style style:name="T12" style:family="text">
      <style:text-properties fo:font-weight="normal" officeooo:rsid="00230a89" style:font-weight-asian="normal" style:font-weight-complex="normal"/>
    </style:style>
    <style:style style:name="T13" style:family="text">
      <style:text-properties fo:font-weight="normal" officeooo:rsid="002525d0" style:font-weight-asian="normal" style:font-weight-complex="normal"/>
    </style:style>
    <style:style style:name="T14" style:family="text">
      <style:text-properties fo:font-weight="normal" officeooo:rsid="0028eb57" style:font-weight-asian="normal" style:font-weight-complex="normal"/>
    </style:style>
    <style:style style:name="T15" style:family="text">
      <style:text-properties fo:font-weight="normal" officeooo:rsid="002c4650" style:font-weight-asian="normal" style:font-weight-complex="normal"/>
    </style:style>
    <style:style style:name="T16" style:family="text">
      <style:text-properties fo:font-weight="normal" officeooo:rsid="002e3b10" style:font-weight-asian="normal" style:font-weight-complex="normal"/>
    </style:style>
    <style:style style:name="T17" style:family="text">
      <style:text-properties fo:font-weight="normal" officeooo:rsid="002fcb78" style:font-weight-asian="normal" style:font-weight-complex="normal"/>
    </style:style>
    <style:style style:name="T18" style:family="text">
      <style:text-properties fo:font-weight="normal" officeooo:rsid="0021b14b" style:font-weight-asian="normal" style:font-weight-complex="normal"/>
    </style:style>
    <style:style style:name="T19" style:family="text">
      <style:text-properties fo:font-weight="normal" officeooo:rsid="00329596" style:font-weight-asian="normal" style:font-weight-complex="normal"/>
    </style:style>
    <style:style style:name="T20" style:family="text">
      <style:text-properties fo:font-weight="normal" officeooo:rsid="00418acc" style:font-weight-asian="normal" style:font-weight-complex="normal"/>
    </style:style>
    <style:style style:name="T21" style:family="text">
      <style:text-properties fo:font-weight="normal" officeooo:rsid="00556b35" style:font-weight-asian="normal" style:font-weight-complex="normal"/>
    </style:style>
    <style:style style:name="T22" style:family="text">
      <style:text-properties fo:font-style="normal" style:font-style-asian="normal" style:font-style-complex="normal"/>
    </style:style>
    <style:style style:name="T23" style:family="text">
      <style:text-properties fo:font-style="normal" officeooo:rsid="0025dfc6" style:font-style-asian="normal" style:font-style-complex="normal"/>
    </style:style>
    <style:style style:name="T24" style:family="text">
      <style:text-properties fo:font-style="normal" officeooo:rsid="002005ec" style:font-style-asian="normal" style:font-style-complex="normal"/>
    </style:style>
    <style:style style:name="T25" style:family="text">
      <style:text-properties fo:font-style="normal" officeooo:rsid="0021b14b" style:font-style-asian="normal" style:font-style-complex="normal"/>
    </style:style>
    <style:style style:name="T26" style:family="text">
      <style:text-properties fo:font-style="normal" officeooo:rsid="00329596" style:font-style-asian="normal" style:font-style-complex="normal"/>
    </style:style>
    <style:style style:name="T27" style:family="text">
      <style:text-properties fo:font-style="normal" style:text-underline-style="solid" style:text-underline-width="auto" style:text-underline-color="font-color" style:font-style-asian="normal" style:font-style-complex="normal"/>
    </style:style>
    <style:style style:name="T28" style:family="text">
      <style:text-properties fo:font-style="normal" style:text-underline-style="solid" style:text-underline-width="auto" style:text-underline-color="font-color" officeooo:rsid="002a8a02" style:font-style-asian="normal" style:font-style-complex="normal"/>
    </style:style>
    <style:style style:name="T29" style:family="text">
      <style:text-properties fo:font-style="normal" style:text-underline-style="solid" style:text-underline-width="auto" style:text-underline-color="font-color" style:font-style-asian="normal" style:font-style-complex="normal" style:font-weight-complex="bold"/>
    </style:style>
    <style:style style:name="T30" style:family="text">
      <style:text-properties fo:font-style="normal" style:text-underline-style="solid" style:text-underline-width="auto" style:text-underline-color="font-color" officeooo:rsid="0025dfc6" style:font-style-asian="normal" style:font-style-complex="normal" style:font-weight-complex="bold"/>
    </style:style>
    <style:style style:name="T31" style:family="text">
      <style:text-properties fo:font-style="normal" style:text-underline-style="solid" style:text-underline-width="auto" style:text-underline-color="font-color" officeooo:rsid="0028eb57" style:font-style-asian="normal" style:font-style-complex="normal" style:font-weight-complex="bold"/>
    </style:style>
    <style:style style:name="T32" style:family="text">
      <style:text-properties fo:language="es" fo:country="ES" style:font-name-complex="Verdana2"/>
    </style:style>
    <style:style style:name="T33" style:family="text">
      <style:text-properties fo:language="es" fo:country="ES" officeooo:rsid="0016d94c" style:font-name-complex="Verdana2"/>
    </style:style>
    <style:style style:name="T34" style:family="text">
      <style:text-properties fo:language="es" fo:country="ES" officeooo:rsid="001d65cd" style:font-name-complex="Verdana2"/>
    </style:style>
    <style:style style:name="T35" style:family="text">
      <style:text-properties fo:language="es" fo:country="ES" officeooo:rsid="001dc4de" style:font-name-complex="Verdana2"/>
    </style:style>
    <style:style style:name="T36" style:family="text">
      <style:text-properties fo:language="es" fo:country="ES" officeooo:rsid="001f1a5c" style:font-name-complex="Verdana2"/>
    </style:style>
    <style:style style:name="T37" style:family="text">
      <style:text-properties fo:language="es" fo:country="ES" officeooo:rsid="0021b14b" style:font-name-complex="Verdana2"/>
    </style:style>
    <style:style style:name="T38" style:family="text">
      <style:text-properties fo:language="es" fo:country="ES" officeooo:rsid="00230a89" style:font-name-complex="Verdana2"/>
    </style:style>
    <style:style style:name="T39" style:family="text">
      <style:text-properties fo:language="es" fo:country="ES" fo:font-weight="bold" style:font-weight-asian="bold" style:font-name-complex="Verdana2"/>
    </style:style>
    <style:style style:name="T40" style:family="text">
      <style:text-properties fo:language="es" fo:country="ES" fo:font-weight="bold" style:font-weight-asian="bold" style:font-name-complex="Verdana2" style:font-weight-complex="normal"/>
    </style:style>
    <style:style style:name="T41" style:family="text">
      <style:text-properties fo:language="es" fo:country="ES" fo:font-weight="bold" officeooo:rsid="001dc4de" style:font-weight-asian="bold" style:font-name-complex="Verdana2" style:font-weight-complex="normal"/>
    </style:style>
    <style:style style:name="T42" style:family="text">
      <style:text-properties fo:language="es" fo:country="ES" fo:font-weight="bold" officeooo:rsid="00167e1e" style:font-weight-asian="bold" style:font-name-complex="Verdana2" style:font-weight-complex="normal"/>
    </style:style>
    <style:style style:name="T43" style:family="text">
      <style:text-properties fo:language="es" fo:country="ES" fo:font-weight="bold" officeooo:rsid="002c4650" style:font-weight-asian="bold" style:font-name-complex="Verdana2" style:font-weight-complex="normal"/>
    </style:style>
    <style:style style:name="T44" style:family="text">
      <style:text-properties fo:language="es" fo:country="ES" fo:font-weight="bold" officeooo:rsid="002fcb78" style:font-weight-asian="bold" style:font-name-complex="Verdana2" style:font-weight-complex="normal"/>
    </style:style>
    <style:style style:name="T45" style:family="text">
      <style:text-properties fo:language="es" fo:country="ES" fo:font-weight="bold" officeooo:rsid="00167e1e" style:font-weight-asian="bold" style:font-name-complex="Verdana2"/>
    </style:style>
    <style:style style:name="T46" style:family="text">
      <style:text-properties fo:language="es" fo:country="ES" fo:font-weight="bold" officeooo:rsid="001d65cd" style:font-weight-asian="bold" style:font-name-complex="Verdana2" style:font-weight-complex="bold"/>
    </style:style>
    <style:style style:name="T47" style:family="text">
      <style:text-properties fo:language="es" fo:country="ES" fo:font-weight="bold" officeooo:rsid="00167e1e" style:font-weight-asian="bold" style:font-name-complex="Verdana2" style:font-weight-complex="bold"/>
    </style:style>
    <style:style style:name="T48" style:family="text">
      <style:text-properties fo:language="es" fo:country="ES" fo:font-weight="bold" officeooo:rsid="0016d94c" style:font-weight-asian="bold" style:font-name-complex="Verdana2" style:font-weight-complex="bold"/>
    </style:style>
    <style:style style:name="T49" style:family="text">
      <style:text-properties fo:language="es" fo:country="ES" fo:font-weight="bold" officeooo:rsid="001dc4de" style:font-weight-asian="bold" style:font-name-complex="Verdana2" style:font-weight-complex="bold"/>
    </style:style>
    <style:style style:name="T50" style:family="text">
      <style:text-properties fo:language="es" fo:country="ES" fo:font-weight="bold" officeooo:rsid="001dc4de" style:font-weight-asian="bold" style:font-name-complex="Verdana2"/>
    </style:style>
    <style:style style:name="T51" style:family="text">
      <style:text-properties fo:language="es" fo:country="ES" fo:font-weight="bold" officeooo:rsid="0013c4f3" style:font-weight-asian="bold" style:font-name-complex="Verdana2"/>
    </style:style>
    <style:style style:name="T52" style:family="text">
      <style:text-properties fo:language="es" fo:country="ES" fo:font-weight="bold" officeooo:rsid="00329596" style:font-weight-asian="bold" style:font-name-complex="Verdana2"/>
    </style:style>
    <style:style style:name="T53" style:family="text">
      <style:text-properties fo:language="es" fo:country="ES" fo:font-weight="bold" fo:background-color="transparent" loext:char-shading-value="0" style:font-weight-asian="bold" style:font-name-complex="Verdana2"/>
    </style:style>
    <style:style style:name="T54" style:family="text">
      <style:text-properties fo:language="es" fo:country="ES" fo:font-weight="bold" officeooo:rsid="002fcb78" fo:background-color="transparent" loext:char-shading-value="0" style:font-weight-asian="bold" style:font-name-complex="Verdana2"/>
    </style:style>
    <style:style style:name="T55" style:family="text">
      <style:text-properties fo:language="es" fo:country="ES" fo:font-weight="normal" style:font-weight-asian="normal" style:font-name-complex="Verdana2" style:font-weight-complex="normal"/>
    </style:style>
    <style:style style:name="T56" style:family="text">
      <style:text-properties fo:language="es" fo:country="ES" fo:font-weight="normal" officeooo:rsid="00167e1e" style:font-weight-asian="normal" style:font-name-complex="Verdana2" style:font-weight-complex="normal"/>
    </style:style>
    <style:style style:name="T57" style:family="text">
      <style:text-properties fo:language="es" fo:country="ES" fo:font-weight="normal" officeooo:rsid="0016d94c" style:font-weight-asian="normal" style:font-name-complex="Verdana2" style:font-weight-complex="normal"/>
    </style:style>
    <style:style style:name="T58" style:family="text">
      <style:text-properties fo:language="es" fo:country="ES" fo:font-weight="normal" officeooo:rsid="001d65cd" style:font-weight-asian="normal" style:font-name-complex="Verdana2" style:font-weight-complex="normal"/>
    </style:style>
    <style:style style:name="T59" style:family="text">
      <style:text-properties fo:language="es" fo:country="ES" fo:font-weight="normal" officeooo:rsid="001dc4de" style:font-weight-asian="normal" style:font-name-complex="Verdana2" style:font-weight-complex="normal"/>
    </style:style>
    <style:style style:name="T60" style:family="text">
      <style:text-properties fo:language="es" fo:country="ES" fo:font-weight="normal" officeooo:rsid="0013c4f3" style:font-weight-asian="normal" style:font-name-complex="Verdana2" style:font-weight-complex="normal"/>
    </style:style>
    <style:style style:name="T61" style:family="text">
      <style:text-properties fo:language="es" fo:country="ES" fo:font-weight="normal" officeooo:rsid="001e9f40" style:font-weight-asian="normal" style:font-name-complex="Verdana2" style:font-weight-complex="normal"/>
    </style:style>
    <style:style style:name="T62" style:family="text">
      <style:text-properties fo:language="es" fo:country="ES" fo:font-weight="normal" officeooo:rsid="001f1a5c" style:font-weight-asian="normal" style:font-name-complex="Verdana2" style:font-weight-complex="normal"/>
    </style:style>
    <style:style style:name="T63" style:family="text">
      <style:text-properties fo:language="es" fo:country="ES" fo:font-weight="normal" officeooo:rsid="001f56e0" style:font-weight-asian="normal" style:font-name-complex="Verdana2" style:font-weight-complex="normal"/>
    </style:style>
    <style:style style:name="T64" style:family="text">
      <style:text-properties fo:language="es" fo:country="ES" fo:font-weight="normal" officeooo:rsid="0021b14b" style:font-weight-asian="normal" style:font-name-complex="Verdana2" style:font-weight-complex="normal"/>
    </style:style>
    <style:style style:name="T65" style:family="text">
      <style:text-properties fo:language="es" fo:country="ES" fo:font-weight="normal" officeooo:rsid="00230a89" style:font-weight-asian="normal" style:font-name-complex="Verdana2" style:font-weight-complex="normal"/>
    </style:style>
    <style:style style:name="T66" style:family="text">
      <style:text-properties fo:language="es" fo:country="ES" fo:font-weight="normal" officeooo:rsid="00240956" style:font-weight-asian="normal" style:font-name-complex="Verdana2" style:font-weight-complex="normal"/>
    </style:style>
    <style:style style:name="T67" style:family="text">
      <style:text-properties fo:language="es" fo:country="ES" fo:font-weight="normal" officeooo:rsid="0025077a" style:font-weight-asian="normal" style:font-name-complex="Verdana2" style:font-weight-complex="normal"/>
    </style:style>
    <style:style style:name="T68" style:family="text">
      <style:text-properties fo:language="es" fo:country="ES" fo:font-weight="normal" officeooo:rsid="002525d0" style:font-weight-asian="normal" style:font-name-complex="Verdana2" style:font-weight-complex="normal"/>
    </style:style>
    <style:style style:name="T69" style:family="text">
      <style:text-properties fo:language="es" fo:country="ES" fo:font-weight="normal" officeooo:rsid="002a8a02" style:font-weight-asian="normal" style:font-name-complex="Verdana2" style:font-weight-complex="normal"/>
    </style:style>
    <style:style style:name="T70" style:family="text">
      <style:text-properties fo:language="es" fo:country="ES" fo:font-weight="normal" officeooo:rsid="002c4650" style:font-weight-asian="normal" style:font-name-complex="Verdana2" style:font-weight-complex="normal"/>
    </style:style>
    <style:style style:name="T71" style:family="text">
      <style:text-properties fo:language="es" fo:country="ES" fo:font-weight="normal" officeooo:rsid="002e3b10" style:font-weight-asian="normal" style:font-name-complex="Verdana2" style:font-weight-complex="normal"/>
    </style:style>
    <style:style style:name="T72" style:family="text">
      <style:text-properties fo:language="es" fo:country="ES" fo:font-weight="normal" officeooo:rsid="002fcb78" style:font-weight-asian="normal" style:font-name-complex="Verdana2" style:font-weight-complex="normal"/>
    </style:style>
    <style:style style:name="T73" style:family="text">
      <style:text-properties fo:language="es" fo:country="ES" fo:font-weight="normal" officeooo:rsid="00329596" style:font-weight-asian="normal" style:font-name-complex="Verdana2" style:font-weight-complex="normal"/>
    </style:style>
    <style:style style:name="T74" style:family="text">
      <style:text-properties fo:language="es" fo:country="ES" fo:font-weight="normal" officeooo:rsid="003334b8" style:font-weight-asian="normal" style:font-name-complex="Verdana2" style:font-weight-complex="normal"/>
    </style:style>
    <style:style style:name="T75" style:family="text">
      <style:text-properties fo:language="es" fo:country="ES" fo:font-weight="normal" officeooo:rsid="0033fd66" style:font-weight-asian="normal" style:font-name-complex="Verdana2" style:font-weight-complex="normal"/>
    </style:style>
    <style:style style:name="T76" style:family="text">
      <style:text-properties fo:language="es" fo:country="ES" fo:font-weight="normal" officeooo:rsid="00367c17" style:font-weight-asian="normal" style:font-name-complex="Verdana2" style:font-weight-complex="normal"/>
    </style:style>
    <style:style style:name="T77" style:family="text">
      <style:text-properties fo:language="es" fo:country="ES" fo:font-weight="normal" officeooo:rsid="004278ec" style:font-weight-asian="normal" style:font-name-complex="Verdana2" style:font-weight-complex="normal"/>
    </style:style>
    <style:style style:name="T78" style:family="text">
      <style:text-properties fo:language="es" fo:country="ES" fo:font-weight="normal" officeooo:rsid="004388ba" style:font-weight-asian="normal" style:font-name-complex="Verdana2" style:font-weight-complex="normal"/>
    </style:style>
    <style:style style:name="T79" style:family="text">
      <style:text-properties fo:language="es" fo:country="ES" fo:font-weight="normal" officeooo:rsid="00511904" style:font-weight-asian="normal" style:font-name-complex="Verdana2" style:font-weight-complex="normal"/>
    </style:style>
    <style:style style:name="T80" style:family="text">
      <style:text-properties fo:language="es" fo:country="ES" fo:font-weight="normal" officeooo:rsid="001dc4de" style:font-weight-asian="normal" style:font-name-complex="Arial" style:font-weight-complex="normal"/>
    </style:style>
    <style:style style:name="T81" style:family="text">
      <style:text-properties fo:language="es" fo:country="ES" fo:font-weight="normal" officeooo:rsid="002fcb78" style:font-name-asian="Arial Unicode MS" style:font-weight-asian="normal" style:font-name-complex="Courier New" style:font-weight-complex="normal"/>
    </style:style>
    <style:style style:name="T82" style:family="text">
      <style:text-properties fo:language="es" fo:country="ES" fo:font-weight="normal" officeooo:rsid="004388ba" style:font-name-asian="Arial Unicode MS" style:font-weight-asian="normal" style:font-name-complex="Courier New" style:font-weight-complex="normal"/>
    </style:style>
    <style:style style:name="T83" style:family="text">
      <style:text-properties fo:language="es" fo:country="ES" fo:font-weight="normal" officeooo:rsid="001dc4de" fo:background-color="transparent" loext:char-shading-value="0" style:font-weight-asian="normal" style:font-name-complex="Verdana2" style:font-weight-complex="normal"/>
    </style:style>
    <style:style style:name="T84" style:family="text">
      <style:text-properties fo:language="es" fo:country="ES" style:text-underline-style="none" fo:font-weight="normal" style:font-weight-asian="normal" style:font-name-complex="Verdana2" style:font-weight-complex="normal"/>
    </style:style>
    <style:style style:name="T85" style:family="text">
      <style:text-properties fo:language="es" fo:country="ES" style:text-underline-style="none" fo:font-weight="normal" officeooo:rsid="001f56e0" style:font-weight-asian="normal" style:font-name-complex="Verdana2" style:font-weight-complex="normal"/>
    </style:style>
    <style:style style:name="T86" style:family="text">
      <style:text-properties fo:language="es" fo:country="ES" style:text-underline-style="none" fo:font-weight="normal" officeooo:rsid="001dc4de" style:font-weight-asian="normal" style:font-name-complex="Verdana2" style:font-weight-complex="normal"/>
    </style:style>
    <style:style style:name="T87" style:family="text">
      <style:text-properties fo:language="es" fo:country="ES" style:text-underline-style="none" fo:font-weight="normal" officeooo:rsid="0021b14b" style:font-weight-asian="normal" style:font-name-complex="Verdana2" style:font-weight-complex="normal"/>
    </style:style>
    <style:style style:name="T88" style:family="text">
      <style:text-properties fo:language="es" fo:country="ES" style:text-underline-style="none" fo:font-weight="normal" officeooo:rsid="002525d0" style:font-weight-asian="normal" style:font-name-complex="Verdana2" style:font-weight-complex="normal"/>
    </style:style>
    <style:style style:name="T89" style:family="text">
      <style:text-properties fo:language="es" fo:country="ES" style:text-underline-style="none" fo:font-weight="normal" officeooo:rsid="002c4650" style:font-weight-asian="normal" style:font-name-complex="Verdana2" style:font-weight-complex="normal"/>
    </style:style>
    <style:style style:name="T90" style:family="text">
      <style:text-properties fo:language="es" fo:country="ES" fo:font-style="normal" style:text-underline-style="none" fo:font-weight="normal" style:font-style-asian="normal" style:font-weight-asian="normal" style:font-name-complex="Verdana2" style:font-style-complex="normal" style:font-weight-complex="normal"/>
    </style:style>
    <style:style style:name="T91" style:family="text">
      <style:text-properties fo:language="es" fo:country="ES" fo:font-style="normal" style:text-underline-style="none" fo:font-weight="normal" officeooo:rsid="001e9f40" style:font-style-asian="normal" style:font-weight-asian="normal" style:font-name-complex="Verdana2" style:font-style-complex="normal" style:font-weight-complex="normal"/>
    </style:style>
    <style:style style:name="T92" style:family="text">
      <style:text-properties fo:language="es" fo:country="ES" fo:font-style="normal" style:text-underline-style="none" fo:font-weight="normal" officeooo:rsid="002c4650" style:font-style-asian="normal" style:font-weight-asian="normal" style:font-name-complex="Verdana2" style:font-style-complex="normal" style:font-weight-complex="normal"/>
    </style:style>
    <style:style style:name="T93" style:family="text">
      <style:text-properties fo:language="es" fo:country="ES" fo:font-style="normal" style:text-underline-style="none" fo:font-weight="normal" officeooo:rsid="002c4650" style:font-style-asian="normal" style:font-weight-asian="normal" style:font-name-complex="Arial1" style:font-style-complex="normal" style:font-weight-complex="normal"/>
    </style:style>
    <style:style style:name="T94" style:family="text">
      <style:text-properties fo:language="es" fo:country="ES" fo:font-style="normal" style:text-underline-style="none" fo:font-weight="normal" officeooo:rsid="002e3b10" style:font-style-asian="normal" style:font-weight-asian="normal" style:font-name-complex="Arial1" style:font-style-complex="normal" style:font-weight-complex="normal"/>
    </style:style>
    <style:style style:name="T95" style:family="text">
      <style:text-properties fo:language="es" fo:country="ES" fo:font-style="normal" style:text-underline-style="none" fo:font-weight="normal" officeooo:rsid="004b307e" style:font-style-asian="normal" style:font-weight-asian="normal" style:font-name-complex="Arial1" style:font-style-complex="normal" style:font-weight-complex="normal"/>
    </style:style>
    <style:style style:name="T96" style:family="text">
      <style:text-properties fo:language="es" fo:country="ES" fo:font-style="normal" style:text-underline-style="solid" style:text-underline-width="auto" style:text-underline-color="font-color" fo:font-weight="bold" style:font-style-asian="normal" style:font-weight-asian="bold" style:font-name-complex="Verdana2" style:font-style-complex="normal"/>
    </style:style>
    <style:style style:name="T97" style:family="text">
      <style:text-properties fo:language="es" fo:country="ES" fo:font-style="normal" style:text-underline-style="solid" style:text-underline-width="auto" style:text-underline-color="font-color" fo:font-weight="bold" officeooo:rsid="00329596" style:font-style-asian="normal" style:font-weight-asian="bold" style:font-name-complex="Verdana2" style:font-style-complex="normal"/>
    </style:style>
    <style:style style:name="T98" style:family="text">
      <style:text-properties fo:language="es" fo:country="ES" fo:font-style="normal" fo:font-weight="normal" officeooo:rsid="002e3b10" style:font-style-asian="normal" style:font-weight-asian="normal" style:font-name-complex="Verdana2" style:font-style-complex="normal" style:font-weight-complex="normal"/>
    </style:style>
    <style:style style:name="T99" style:family="text">
      <style:text-properties fo:language="es" fo:country="ES" fo:font-style="normal" style:font-style-asian="normal" style:font-name-complex="Verdana2" style:font-style-complex="normal"/>
    </style:style>
    <style:style style:name="T100" style:family="text">
      <style:text-properties fo:language="es" fo:country="ES" fo:font-style="normal" officeooo:rsid="002e3b10" style:font-style-asian="normal" style:font-name-complex="Verdana2" style:font-style-complex="normal"/>
    </style:style>
    <style:style style:name="T101" style:family="text">
      <style:text-properties fo:language="es" fo:country="ES" style:text-underline-style="solid" style:text-underline-width="auto" style:text-underline-color="font-color" fo:font-weight="bold" officeooo:rsid="002e3b10" style:font-weight-asian="bold" style:font-name-complex="Verdana2"/>
    </style:style>
    <style:style style:name="T102" style:family="text">
      <style:text-properties fo:language="es" fo:country="ES" style:text-underline-style="solid" style:text-underline-width="auto" style:text-underline-color="font-color" style:font-name-complex="Verdana2"/>
    </style:style>
    <style:style style:name="T103" style:family="text">
      <style:text-properties fo:language="es" fo:country="ES" style:text-underline-style="solid" style:text-underline-width="auto" style:text-underline-color="font-color" officeooo:rsid="004388ba" style:font-name-complex="Verdana2"/>
    </style:style>
    <style:style style:name="T104" style:family="text">
      <style:text-properties fo:language="es" fo:country="ES" fo:background-color="transparent" loext:char-shading-value="0" style:font-name-complex="Verdana2"/>
    </style:style>
    <style:style style:name="T105" style:family="text">
      <style:text-properties fo:language="es" fo:country="ES" officeooo:rsid="002fcb78" fo:background-color="transparent" loext:char-shading-value="0" style:font-name-complex="Verdana2"/>
    </style:style>
    <style:style style:name="T106" style:family="text">
      <style:text-properties fo:language="es" fo:country="ES" officeooo:rsid="004864d5" fo:background-color="transparent" loext:char-shading-value="0" style:font-name-complex="Verdana2"/>
    </style:style>
    <style:style style:name="T107" style:family="text">
      <style:text-properties fo:font-style="italic" style:font-style-asian="italic" style:font-style-complex="italic"/>
    </style:style>
    <style:style style:name="T108" style:family="text">
      <style:text-properties fo:font-style="italic" style:font-name-asian="Arial Unicode MS" style:font-style-asian="italic" style:font-name-complex="Courier New" style:font-style-complex="italic"/>
    </style:style>
    <style:style style:name="T109" style:family="text">
      <style:text-properties style:text-underline-style="none" fo:font-weight="normal" officeooo:rsid="001dc4de" style:font-weight-asian="normal" style:font-weight-complex="normal"/>
    </style:style>
    <style:style style:name="T110" style:family="text">
      <style:text-properties style:text-underline-style="none" fo:font-weight="normal" officeooo:rsid="001f1a5c" style:font-weight-asian="normal" style:font-weight-complex="normal"/>
    </style:style>
    <style:style style:name="T111" style:family="text">
      <style:text-properties style:text-underline-style="none" fo:font-weight="normal" officeooo:rsid="002005ec" style:font-weight-asian="normal" style:font-weight-complex="normal"/>
    </style:style>
    <style:style style:name="T112" style:family="text">
      <style:text-properties style:text-underline-style="none" fo:font-weight="normal" officeooo:rsid="0021b14b" style:font-weight-asian="normal" style:font-weight-complex="normal"/>
    </style:style>
    <style:style style:name="T113" style:family="text">
      <style:text-properties style:text-underline-style="none" officeooo:rsid="0025dfc6"/>
    </style:style>
    <style:style style:name="T114" style:family="text">
      <style:text-properties style:text-underline-style="none" fo:font-weight="bold" officeooo:rsid="0025dfc6" style:font-weight-asian="bold" style:font-weight-complex="bold"/>
    </style:style>
    <style:style style:name="T115" style:family="text">
      <style:text-properties style:font-name-asian="Arial Unicode MS"/>
    </style:style>
    <style:style style:name="T116" style:family="text">
      <style:text-properties officeooo:rsid="00080b38"/>
    </style:style>
    <style:style style:name="T117" style:family="text">
      <style:text-properties officeooo:rsid="00093658"/>
    </style:style>
    <style:style style:name="T118" style:family="text">
      <style:text-properties officeooo:rsid="0009a950"/>
    </style:style>
    <style:style style:name="T119" style:family="text">
      <style:text-properties officeooo:rsid="000a7312"/>
    </style:style>
    <style:style style:name="T120" style:family="text">
      <style:text-properties officeooo:rsid="000bde2b"/>
    </style:style>
    <style:style style:name="T121" style:family="text">
      <style:text-properties officeooo:rsid="000d1556"/>
    </style:style>
    <style:style style:name="T122" style:family="text">
      <style:text-properties officeooo:rsid="001064e8"/>
    </style:style>
    <style:style style:name="T123" style:family="text">
      <style:text-properties officeooo:rsid="00126231"/>
    </style:style>
    <style:style style:name="T124" style:family="text">
      <style:text-properties officeooo:rsid="00139327"/>
    </style:style>
    <style:style style:name="T125" style:family="text">
      <style:text-properties officeooo:rsid="0016d94c" style:font-weight-complex="normal"/>
    </style:style>
    <style:style style:name="T126" style:family="text">
      <style:text-properties officeooo:rsid="001d65cd"/>
    </style:style>
    <style:style style:name="T127" style:family="text">
      <style:text-properties officeooo:rsid="001dc4de"/>
    </style:style>
    <style:style style:name="T128" style:family="text">
      <style:text-properties style:text-underline-style="solid" style:text-underline-width="auto" style:text-underline-color="font-color"/>
    </style:style>
    <style:style style:name="T129" style:family="text">
      <style:text-properties style:text-underline-style="solid" style:text-underline-width="auto" style:text-underline-color="font-color" officeooo:rsid="002992bc"/>
    </style:style>
    <style:style style:name="T130" style:family="text">
      <style:text-properties style:text-underline-style="solid" style:text-underline-width="auto" style:text-underline-color="font-color" officeooo:rsid="00329596"/>
    </style:style>
    <style:style style:name="T131" style:family="text">
      <style:text-properties style:text-underline-style="solid" style:text-underline-width="auto" style:text-underline-color="font-color" officeooo:rsid="004388ba"/>
    </style:style>
    <style:style style:name="T132" style:family="text">
      <style:text-properties officeooo:rsid="001e9f40"/>
    </style:style>
    <style:style style:name="T133" style:family="text">
      <style:text-properties officeooo:rsid="001f1a5c"/>
    </style:style>
    <style:style style:name="T134" style:family="text">
      <style:text-properties officeooo:rsid="002005ec"/>
    </style:style>
    <style:style style:name="T135" style:family="text">
      <style:text-properties officeooo:rsid="0021b14b"/>
    </style:style>
    <style:style style:name="T136" style:family="text">
      <style:text-properties style:use-window-font-color="true" loext:opacity="0%" fo:language="es" fo:country="ES" fo:font-weight="normal" officeooo:rsid="001dc4de" style:font-weight-asian="normal" style:font-name-complex="Arial" style:font-weight-complex="normal"/>
    </style:style>
    <style:style style:name="T137" style:family="text">
      <style:text-properties style:use-window-font-color="true" loext:opacity="0%" fo:language="es" fo:country="ES" fo:font-weight="normal" style:font-weight-asian="normal" style:font-name-complex="Verdana2" style:font-weight-complex="normal"/>
    </style:style>
    <style:style style:name="T138" style:family="text">
      <style:text-properties style:use-window-font-color="true" loext:opacity="0%" fo:language="es" fo:country="ES" style:font-name-complex="Verdana2"/>
    </style:style>
    <style:style style:name="T139" style:family="text">
      <style:text-properties fo:color="#000000" loext:opacity="100%" fo:language="es" fo:country="ES" fo:font-weight="bold" officeooo:rsid="001dc4de" style:font-weight-asian="bold" style:font-name-complex="Verdana2"/>
    </style:style>
    <style:style style:name="T140" style:family="text">
      <style:text-properties fo:color="#000000" loext:opacity="100%" fo:language="es" fo:country="ES" officeooo:rsid="001dc4de" style:font-name-complex="Verdana2"/>
    </style:style>
    <style:style style:name="T141" style:family="text">
      <style:text-properties fo:color="#000000" loext:opacity="100%" style:font-name="Arial" fo:font-size="10pt" fo:language="es" fo:country="ES" fo:font-weight="bold" officeooo:rsid="001dc4de" fo:background-color="transparent" loext:char-shading-value="0" style:font-size-asian="10pt" style:font-weight-asian="bold" style:font-name-complex="Verdana2" style:font-size-complex="10pt"/>
    </style:style>
    <style:style style:name="T142" style:family="text">
      <style:text-properties fo:color="#000000" loext:opacity="100%" style:font-name="Arial" fo:font-size="10pt" fo:language="es" fo:country="ES" officeooo:rsid="001dc4de" fo:background-color="transparent" loext:char-shading-value="0" style:font-size-asian="10pt" style:font-name-complex="Verdana2" style:font-size-complex="10pt"/>
    </style:style>
    <style:style style:name="T143" style:family="text">
      <style:text-properties fo:color="#000000" loext:opacity="100%" style:font-name="ArialMT" fo:font-size="10pt" fo:language="es" fo:country="ES" fo:font-weight="normal" officeooo:rsid="001dc4de" style:font-size-asian="10pt" style:font-weight-asian="normal" style:font-name-complex="Verdana2" style:font-weight-complex="normal"/>
    </style:style>
    <style:style style:name="T144" style:family="text">
      <style:text-properties fo:color="#000000" loext:opacity="100%" style:text-outline="false" style:text-line-through-style="none" style:text-line-through-type="none" fo:text-shadow="none" style:text-underline-style="none" style:text-overline-style="none" style:text-overline-color="font-color"/>
    </style:style>
    <style:style style:name="T145" style:family="text">
      <style:text-properties style:font-weight-complex="bold"/>
    </style:style>
    <style:style style:name="T146" style:family="text">
      <style:text-properties officeooo:rsid="002992bc" style:font-weight-complex="bold"/>
    </style:style>
    <style:style style:name="T147" style:family="text">
      <style:text-properties officeooo:rsid="001e9f40" style:font-weight-complex="bold"/>
    </style:style>
    <style:style style:name="T148" style:family="text">
      <style:text-properties officeooo:rsid="004388ba" style:font-weight-complex="bold"/>
    </style:style>
    <style:style style:name="T149" style:family="text">
      <style:text-properties style:font-name="ArialMT" fo:font-size="10pt" style:font-size-asian="10pt"/>
    </style:style>
    <style:style style:name="T150" style:family="text">
      <style:text-properties style:font-name="ArialMT" fo:font-size="10pt" fo:background-color="transparent" loext:char-shading-value="0" style:font-size-asian="10pt" style:font-size-complex="10pt"/>
    </style:style>
    <style:style style:name="T151" style:family="text">
      <style:text-properties officeooo:rsid="0025077a"/>
    </style:style>
    <style:style style:name="T152" style:family="text">
      <style:text-properties officeooo:rsid="0025dfc6"/>
    </style:style>
    <style:style style:name="T153" style:family="text">
      <style:text-properties officeooo:rsid="00278cbf"/>
    </style:style>
    <style:style style:name="T154" style:family="text">
      <style:text-properties officeooo:rsid="0028eb57"/>
    </style:style>
    <style:style style:name="T155" style:family="text">
      <style:text-properties officeooo:rsid="00297fc6"/>
    </style:style>
    <style:style style:name="T156" style:family="text">
      <style:text-properties officeooo:rsid="002992bc"/>
    </style:style>
    <style:style style:name="T157" style:family="text">
      <style:text-properties officeooo:rsid="002a8a02"/>
    </style:style>
    <style:style style:name="T158" style:family="text">
      <style:text-properties officeooo:rsid="002fcb78"/>
    </style:style>
    <style:style style:name="T159" style:family="text">
      <style:text-properties style:text-line-through-style="none" style:text-line-through-type="none" fo:language="es" fo:country="ES" fo:font-weight="normal" officeooo:rsid="002e3b10" style:font-weight-asian="normal" style:font-name-complex="Verdana2" style:font-weight-complex="normal"/>
    </style:style>
    <style:style style:name="T160" style:family="text">
      <style:text-properties style:text-line-through-style="none" style:text-line-through-type="none" fo:language="es" fo:country="ES" fo:font-weight="normal" officeooo:rsid="00329596" style:font-weight-asian="normal" style:font-name-complex="Verdana2" style:font-weight-complex="normal"/>
    </style:style>
    <style:style style:name="T161" style:family="text">
      <style:text-properties style:text-line-through-style="none" style:text-line-through-type="none" fo:language="es" fo:country="ES" fo:font-style="normal" style:text-underline-style="none" fo:font-weight="normal" officeooo:rsid="002525d0" style:font-style-asian="normal" style:font-weight-asian="normal" style:font-name-complex="Verdana2" style:font-style-complex="normal" style:font-weight-complex="normal"/>
    </style:style>
    <style:style style:name="T162" style:family="text">
      <style:text-properties style:text-line-through-style="none" style:text-line-through-type="none" fo:language="es" fo:country="ES" fo:font-style="normal" style:text-underline-style="none" fo:font-weight="normal" officeooo:rsid="004520dd" style:font-style-asian="normal" style:font-weight-asian="normal" style:font-name-complex="Verdana2" style:font-style-complex="normal" style:font-weight-complex="normal"/>
    </style:style>
    <style:style style:name="T163" style:family="text">
      <style:text-properties style:text-line-through-style="none" style:text-line-through-type="none" fo:language="es" fo:country="ES" fo:font-style="normal" style:text-underline-style="none" fo:font-weight="normal" officeooo:rsid="002e3b10" style:font-style-asian="normal" style:font-weight-asian="normal" style:font-name-complex="Verdana2" style:font-style-complex="normal" style:font-weight-complex="normal"/>
    </style:style>
    <style:style style:name="T164" style:family="text">
      <style:text-properties style:text-line-through-style="none" style:text-line-through-type="none" fo:language="es" fo:country="ES" fo:font-style="normal" style:text-underline-style="none" fo:font-weight="normal" officeooo:rsid="004666a7" style:font-style-asian="normal" style:font-weight-asian="normal" style:font-name-complex="Verdana2" style:font-style-complex="normal" style:font-weight-complex="normal"/>
    </style:style>
    <style:style style:name="T165" style:family="text">
      <style:text-properties style:text-line-through-style="none" style:text-line-through-type="none" fo:language="es" fo:country="ES" fo:font-style="normal" style:text-underline-style="none" fo:font-weight="normal" officeooo:rsid="004864d5" style:font-style-asian="normal" style:font-weight-asian="normal" style:font-name-complex="Verdana2" style:font-style-complex="normal" style:font-weight-complex="normal"/>
    </style:style>
    <style:style style:name="T166" style:family="text">
      <style:text-properties officeooo:rsid="00167e1e"/>
    </style:style>
    <style:style style:name="T167" style:family="text">
      <style:text-properties officeooo:rsid="00329596"/>
    </style:style>
    <style:style style:name="T168" style:family="text">
      <style:text-properties officeooo:rsid="0033fd66"/>
    </style:style>
    <style:style style:name="T169" style:family="text">
      <style:text-properties officeooo:rsid="003a08ad"/>
    </style:style>
    <style:style style:name="T170" style:family="text">
      <style:text-properties officeooo:rsid="003a9344"/>
    </style:style>
    <style:style style:name="T171" style:family="text">
      <style:text-properties officeooo:rsid="003bc99a"/>
    </style:style>
    <style:style style:name="T172" style:family="text">
      <style:text-properties officeooo:rsid="003bd712"/>
    </style:style>
    <style:style style:name="T173" style:family="text">
      <style:text-properties officeooo:rsid="0040866b"/>
    </style:style>
    <style:style style:name="T174" style:family="text">
      <style:text-properties officeooo:rsid="00418acc"/>
    </style:style>
    <style:style style:name="T175" style:family="text">
      <style:text-properties officeooo:rsid="004388ba"/>
    </style:style>
    <style:style style:name="T176" style:family="text">
      <style:text-properties fo:font-size="9pt" fo:font-weight="normal" style:font-size-asian="9pt" style:font-weight-asian="normal" style:font-size-complex="9pt" style:font-weight-complex="normal"/>
    </style:style>
    <style:style style:name="T177" style:family="text">
      <style:text-properties officeooo:rsid="00511904"/>
    </style:style>
    <style:style style:name="T178" style:family="text">
      <style:text-properties officeooo:rsid="00520917"/>
    </style:style>
    <style:style style:name="fr1" style:family="graphic" style:parent-style-name="Graphics">
      <style:graphic-properties fo:margin-left="0cm" fo:margin-right="0cm" style:vertical-pos="from-top" fo:padding="0.026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shadow="none" draw:shadow-opacity="100%"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0.764cm" fo:text-indent="-0.635cm" fo:margin-left="0.764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399cm" fo:text-indent="-0.635cm" fo:margin-left="1.399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034cm" fo:text-indent="-0.635cm" fo:margin-left="2.03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669cm" fo:text-indent="-0.635cm" fo:margin-left="2.669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304cm" fo:text-indent="-0.635cm" fo:margin-left="3.30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3.939cm" fo:text-indent="-0.635cm" fo:margin-left="3.939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4.574cm" fo:text-indent="-0.635cm" fo:margin-left="4.574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209cm" fo:text-indent="-0.635cm" fo:margin-left="5.209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5.844cm" fo:text-indent="-0.635cm" fo:margin-left="5.844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479cm" fo:text-indent="-0.635cm" fo:margin-left="6.479cm"/>
        </style:list-level-properties>
      </text:list-level-style-bullet>
    </text:list-style>
    <text:list-style style:name="L4">
      <text:list-level-style-number text:level="1" text:style-name="Numbering_20_Symbols" loext:num-list-format="%1%)"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Sección1">
        <table:table table:name="Tabla11" table:style-name="Tabla11">
          <table:table-column table:style-name="Tabla11.A"/>
          <table:table-column table:style-name="Tabla11.B"/>
          <table:table-row>
            <table:table-cell table:style-name="Tabla11.A1" office:value-type="string">
              <text:p text:style-name="Table_20_Contents"><draw:frame draw:style-name="fr1" draw:name="gráficos4" text:anchor-type="as-char" svg:y="-9.922cm" svg:width="8.237cm" svg:height="8.068cm" draw:z-index="14"><draw:image xlink:href="Pictures/10000000000000C8000000C8DFC6665982D80C54.png" xlink:type="simple" xlink:show="embed" xlink:actuate="onLoad" draw:mime-type="image/png"/></draw:frame></text:p>
            </table:table-cell>
            <table:table-cell table:style-name="Tabla11.A1" office:value-type="string">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PLAN ESTRATÉGICO DE</text:p>
              <text:p text:style-name="P3">SUBVENCIONES</text:p>
              <text:p text:style-name="P3"/>
              <text:p text:style-name="P3"/>
              <text:p text:style-name="P3">EJERCICIO ECONÓMICO 202<text:span text:style-name="T116">4</text:span></text:p>
              <text:p text:style-name="P3"/>
              <text:p text:style-name="P3"/>
              <text:p text:style-name="P3">ILUSTRE AYUNTAMIENTO DE MOGÁN</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able:table-cell>
          </table:table-row>
        </table:table>
      </text:section>
      <text:p text:style-name="P77"><text:soft-page-break/>PLAN ESTRATÉGICO DE SUBVENCIONES 202<text:span text:style-name="T116">4</text:span></text:p>
      <text:p text:style-name="P50"/>
      <text:p text:style-name="P50"/>
      <text:p text:style-name="P4">1.- INTRODUCCIÓN.</text:p>
      <text:p text:style-name="P4"/>
      <text:list xml:id="list2929870710" text:style-name="L1">
        <text:list-item>
          <text:list>
            <text:list-header>
              <text:p text:style-name="P360">1.1.- Consideraciones Previas.</text:p>
            </text:list-header>
          </text:list>
        </text:list-item>
      </text:list>
      <text:p text:style-name="P4"/>
      <text:list xml:id="list105515946129646" text:continue-numbering="true" text:style-name="L1">
        <text:list-item>
          <text:list>
            <text:list-item>
              <text:list>
                <text:list-item>
                  <text:list>
                    <text:list-item>
                      <text:list>
                        <text:list-item>
                          <text:list>
                            <text:list-item>
                              <text:list>
                                <text:list-item>
                                  <text:list>
                                    <text:list-item>
                                      <text:list>
                                        <text:list-item>
                                          <text:list>
                                            <text:list-header>
                                              <text:p text:style-name="P363">La Legislación vigente en materia de subvenciones tiene como objetivo fundamental que la actividad pública, tradicionalmente conocida como de fomento y promoción, se desarrolle dentro de los parámetros que la propia Ley impone, estableciendo los mecanismos adecuados para su control previo y evaluación posterior, sobre la base de los siguientes objetivos básicos:</text:p>
                                            </text:list-header>
                                          </text:list>
                                        </text:list-item>
                                      </text:list>
                                    </text:list-item>
                                  </text:list>
                                </text:list-item>
                              </text:list>
                            </text:list-item>
                          </text:list>
                        </text:list-item>
                      </text:list>
                    </text:list-item>
                  </text:list>
                </text:list-item>
              </text:list>
            </text:list-item>
          </text:list>
        </text:list-item>
      </text:list>
      <text:list text:style-name="L2">
        <text:list-header>
          <text:p text:style-name="P364"/>
        </text:list-header>
        <text:list-item>
          <text:p text:style-name="P364">Favorecer el fomento de la actividad de interés público y general que realiza la sociedad civil estructurada.</text:p>
          <text:p text:style-name="P364"/>
        </text:list-item>
        <text:list-item>
          <text:p text:style-name="P364">Fomentar la promoción e inclusión social, profesional y laboral de los individuos mediante ayudas económicas a aquellos ciudadanos que se encuentren en determinadas situaciones de vulnerabilidad social. Y para ello, la Ley obliga al sometimiento de esta actividad a los principios de: publicidad, transparencia, concurrencia, objetividad, igualdad y no discriminación.</text:p>
          <text:p text:style-name="P364"/>
        </text:list-item>
        <text:list-item>
          <text:p text:style-name="P364">Eficacia en el cumplimiento de los objetivos fijados por la Administración otorgante.</text:p>
          <text:p text:style-name="P364"/>
        </text:list-item>
        <text:list-item>
          <text:p text:style-name="P364">Control de la discrecionalidad administrativa.</text:p>
          <text:p text:style-name="P364"/>
        </text:list-item>
        <text:list-item>
          <text:p text:style-name="P364">Eficiencia en la asignación y utilización de los recursos públicos.</text:p>
          <text:p text:style-name="P365"/>
        </text:list-item>
      </text:list>
      <text:list text:style-name="L3">
        <text:list-header>
          <text:p text:style-name="P366">Asimismo, la Ley introduce, como elemento de gestión e instrumento para la mejora de la eficacia en las actuaciones de las Administraciones Públicas, la necesidad de elaborar, en cada administración, un Plan Estratégico de Subvenciones, que permita relacionar los objetivos a alcanzar y los efectos que se pretenden conseguir, con los costes previstos y su financiación, con objeto de adecuar las necesidades públicas a cubrir mediante las subvenciones con los recursos disponibles y todo ello con carácter previo a la concesión.</text:p>
        </text:list-header>
      </text:list>
      <text:p text:style-name="P106"/>
      <text:p text:style-name="P106">La Ley 38/2003 de 17 de noviembre, Ley General de Subvenciones, recoge en su artículo 8.1: <text:span text:style-name="T107">“Los órganos de las Administraciones públicas o cualesquiera entes que propongan el establecimiento de subvenciones, con carácter previo, deberán concretar en un Plan Estratégico de Subvenciones los objetivos y efectos que se pretenden con su aplicación, el plazo necesario para su consecución, los costes previsibles y sus fuentes de financiación, supeditándose en todo caso al cumplimiento de los objetivos de estabilidad presupuestaria” </text:span></text:p>
      <text:p text:style-name="P106"/>
      <text:p text:style-name="P224"><text:span text:style-name="T32">En virtud de la potestad reglamentaria atribuida a las entidades locales por el artículo 4 de la Ley 7/1985, de 2 de abril, Reguladora de las Bases del Régimen Local, se ha tenido en cuenta la Ordenanza General de Subvenciones del Ayuntamiento de Mogán, publicada el día 02 de agosto de 2021 (BOP Nº91), en su Artículo 5º, apartado 1º recoge: “</text:span><text:span text:style-name="T108">El Ilustre Ayuntamiento de Mogán incluirá en el expediente anual de aprobación de los presupuestos municipales un Plan Estratégico de Subvenciones. Este Plan Estratégico de Subvenciones fijará los objetivos y efectos que se pretendan con su aplicación, el plazo necesario para su consecución, los costes previsibles y sus fuentes de financiación y su ajuste a los objetivos de estabilidad presupuestaria fijados por la normativa vigente.”</text:span></text:p>
      <text:p text:style-name="P260"/>
      <text:p text:style-name="P260">Dicho plan estratégico deberá confeccionarse con carácter previo a cualquier propuesta de otorgamiento de subvenciones y las propuestas que se planteen deberán estar recogidas en el Plan Estratégico de Subvenciones municipales.</text:p>
      <text:p text:style-name="P260"/>
      <text:p text:style-name="P260">El presente Plan Estratégico ha sido elaborado con la participación de todas las Áreas, Servicios y unidades responsables de la gestión de subvenciones del Ilustre Ayuntamiento de Mogán.</text:p>
      <text:p text:style-name="P182"/>
      <text:p text:style-name="P180"/>
      <text:p text:style-name="P179"/>
      <text:p text:style-name="P181">1.2.- Naturaleza Jurídica.</text:p>
      <text:p text:style-name="P180"/>
      <text:p text:style-name="P216">El Plan Estratégico de Subvenciones es un instrumento de gestión de carácter programático, que carece de rango normativo, que no supone una incidencia directa en la esfera de los particulares, ni su aprobación genera derechos ni obligaciones para el Ayuntamiento.</text:p>
      <text:p text:style-name="P216"/>
      <text:p text:style-name="P216">Su efectividad queda condicionada a la puesta en práctica de las diferentes líneas de subvención, atendiendo entre otros condicionantes las disponibilidades presupuestarias de cada ejercicio.</text:p>
      <text:p text:style-name="P216"/>
      <text:p text:style-name="P216">Por tanto, el establecimiento efectivo de las subvenciones previstas en este plan requerirá la inclusión de las consignaciones correspondientes en los presupuestos municipales y la aprobación de la <text:span text:style-name="T117">convocatoria para su</text:span> concesión o el documento procedente.</text:p>
      <text:p text:style-name="P216"/>
      <text:p text:style-name="P180">1.3.- Competencias</text:p>
      <text:p text:style-name="P180"/>
      <text:p text:style-name="P217">El órgano competente para la aprobación del Plan Estratégico de Subvenciones, es el Pleno del Ilustre Ayuntamiento de Mogán, dado que se trata de un instrumento de planificación estratégica de la actividad subvencional o de fomento y de gestión económica, de acuerdo con lo previsto en el apartado g) del artículo 127 de la <text:span text:style-name="T32">Ley 7/1985, de 2 de abril, Reguladora de las Bases del Régimen Local.</text:span></text:p>
      <text:p text:style-name="P132"/>
      <text:p text:style-name="P132"/>
      <text:list text:style-name="L4">
        <text:list-header>
          <text:p text:style-name="P361"><text:span text:style-name="T118">2</text:span>.- ÁMBITO <text:span text:style-name="T120">DE APLICACIÓN</text:span></text:p>
        </text:list-header>
      </text:list>
      <text:p text:style-name="P128"/>
      <text:p text:style-name="P128">El presente Plan Estratégico de Subvenciones del Ilustre Ayuntamiento de Mogán incluye las subvenciones concedidas directamente por el Ayuntamiento de Mogán en sus diversas Áreas de Gobierno.</text:p>
      <text:p text:style-name="P5"/>
      <text:p text:style-name="P5"/>
      <text:p text:style-name="P5"><text:span text:style-name="T118">3</text:span>.- ÁMBITO TEMPORAL</text:p>
      <text:p text:style-name="P128"/>
      <text:p text:style-name="P128">El ámbito temporal del presente Plan Estratégico de Subvenciones se propone para el ejercicio 202<text:span text:style-name="T117">4</text:span>.</text:p>
      <text:p text:style-name="P128"/>
      <text:p text:style-name="P128">En el supuesto de que concluido el ejercicio económico no se hubiese aprobado aún un nuevo Plan Estratégico de Subvenciones, el presente se entenderá prorrogado en aquellas líneas de actuación que se vayan a seguir realizando, siempre que, para ello se cuente con consignación presupuestaria adecuada y suficiente.</text:p>
      <text:p text:style-name="P128"/>
      <text:p text:style-name="P128"/>
      <text:p text:style-name="P5"><text:span text:style-name="T118">4</text:span>.- ASPECTO ESTRATÉGICO DEL PLAN</text:p>
      <text:p text:style-name="P5"/>
      <text:p text:style-name="P5"><text:span text:style-name="T119">4</text:span>.1.- Misión</text:p>
      <text:p text:style-name="P5"/>
      <text:p text:style-name="P128">Representa la razón de ser del conjunto de la actividad subvencional del Ayuntamiento de Mogán <text:span text:style-name="T2">“Impulsar, promover y potenciar la participación de la sociedad civil estructurada de nuestro municipio </text:span>en los distintos ámbitos de gestión municipal de interés concurrente, así como, promocionar la inclusión social de los individuos mediante ayudas económicas a aquellos ciudadanos que se encuentren en determinadas situaciones de vulnerabilidad social en defensa del <text:span text:style-name="T2">principio de igualdad de oportunidades”.</text:span></text:p>
      <text:p text:style-name="P5"/>
      <text:p text:style-name="P5"><text:span text:style-name="T119">4</text:span>.2.- Principios Generales</text:p>
      <text:p text:style-name="P5"/>
      <text:p text:style-name="P128">La regulación jurídica en materia de subvenciones, así como de las administraciones públicas, establece unos principios generales de actuación que son elementos fundamentales del Plan Estratégico y que deben regir la gestión municipal en materia de subvenciones.</text:p>
      <text:list text:style-name="L5">
        <text:list-header>
          <text:p text:style-name="P367"/>
        </text:list-header>
        <text:list-item>
          <text:p text:style-name="P367"><text:span text:style-name="T3">Principio de publicidad y transparencia</text:span>, <text:span text:style-name="T121">este principio se materializa en la </text:span>convocatoria previa en la que se garantice la <text:span text:style-name="T121">objetividad, transparencia, publicidad, </text:span>concurrencia e igualdad en la distribución de fondos públicos, ello sin perjuicio de la posible concesión directa que, de conformidad con los establecido en la <text:span text:style-name="T121">Ley 38/2003, de 17 de noviembre, General de Subvenciones, </text:span><text:soft-page-break/><text:span text:style-name="T121">en las Bases de Ejecución del presupuesto del Ayuntamiento de Mogán y demás normativa de </text:span>aplica<text:span text:style-name="T121">ción.</text:span></text:p>
          <text:p text:style-name="P375">Este principio también se materializa en la publicidad de las subvenciones concedidas, en los términos previstos en el artículo 18 de la Ley 38/2003 de 17 de noviembre, General de Subvenciones.</text:p>
          <text:p text:style-name="P375"/>
        </text:list-item>
        <text:list-item>
          <text:p text:style-name="P367"><text:span text:style-name="T3">Principio de libre concurrencia, igualdad y no discriminación,</text:span><text:span text:style-name="T2"> </text:span>e<text:span text:style-name="T121">ste principio se materializa en la determinación de los requisitos que deben cumplir los beneficiarios, al objeto de la plena satisfacción del interés general.</text:span></text:p>
          <text:p text:style-name="P367"/>
        </text:list-item>
        <text:list-item>
          <text:p text:style-name="P367"><text:span text:style-name="T3">Principio de objetividad</text:span>, la c<text:span text:style-name="T121">oncesión de subvenciones se realizará conforme a los criterios objetivos, previamente establecidos en la convocatoria, a fin de garantizar el conocimiento previo de los mismos por los potenciales beneficiarios.</text:span></text:p>
          <text:p text:style-name="P367"/>
        </text:list-item>
        <text:list-item>
          <text:p text:style-name="P368"><text:span text:style-name="T3">Principio de eficacia y eficiencia, </text:span><text:span text:style-name="T121">eficacia en el cumplimiento de los objetivos marcados y eficiencia en la asignación de los recursos públicos, debiéndose justificar cuantitativa y cualitativamente.</text:span></text:p>
          <text:p text:style-name="P368"/>
        </text:list-item>
        <text:list-item>
          <text:p text:style-name="P368"><text:span text:style-name="T3">Principio de estabilidad y de regla de gasto, </text:span><text:span text:style-name="T121">la concesión de subvenciones se ajustará al principio de estabilidad y a la regla de gasto, en los términos previstos en la Ley Orgánica 2/2012, de 27 de abril, de Estabilidad Presupuestaria y Sostenibilidad Financiera.</text:span><text:span text:style-name="T3"> </text:span></text:p>
          <text:p text:style-name="P368"/>
        </text:list-item>
        <text:list-item>
          <text:p text:style-name="P368"><text:span text:style-name="T3">Principio de control y análisis, </text:span><text:span text:style-name="T121">de la adecuación de los fines de las entidades solicitantes a los principios de igualdad y no discriminación en el ejercicio de las actividades subvencionadas.</text:span></text:p>
        </text:list-item>
      </text:list>
      <text:p text:style-name="P5"/>
      <text:p text:style-name="P5"><text:span text:style-name="T119">4</text:span>.3.- Objetivos Generales</text:p>
      <text:p text:style-name="P5"/>
      <text:p text:style-name="P128">Son objetivos generales del presente Plan Estratégico y de las diferentes líneas de ayudas y subvenciones del Ayuntamiento Mogán para el ejercicio 202<text:span text:style-name="T120">4</text:span> los siguientes:</text:p>
      <text:list text:style-name="L6">
        <text:list-header>
          <text:p text:style-name="P369"/>
        </text:list-header>
        <text:list-item>
          <text:p text:style-name="P362">Dar cumplimiento al mandato legal recogido en el artículo 8.1 de la Ley 38/2003 de 17 de noviembre, <text:span text:style-name="T7">que obliga a l</text:span><text:span text:style-name="T8">a</text:span><text:span text:style-name="T7">s A</text:span><text:span text:style-name="T8">dministraciones Públicas</text:span><text:span text:style-name="T7"> </text:span><text:span text:style-name="T8">a </text:span><text:span text:style-name="T7">que, previamente a la concesión de subvenciones, se proceda a aprobar su correspondiente Plan Estratégico.</text:span></text:p>
          <text:p text:style-name="P369"/>
        </text:list-item>
        <text:list-item>
          <text:p text:style-name="P362">Establecer y normalizar <text:span text:style-name="T7">para el conjunto de las muy diversas y diferentes líneas y programas de ayuda y subvenciones del Ayuntamiento de Mogán, un conjunto de principios y bases de ejecución comunes a las mismas.</text:span></text:p>
          <text:p text:style-name="P369"/>
        </text:list-item>
        <text:list-item>
          <text:p text:style-name="P362">Mejorar y racionalizar la gestión municipal de las subvenciones con la valoración de los aspectos de transversalidad, eficacia y eficiencia en la gestión de las diferentes líneas de ayudas.</text:p>
          <text:p text:style-name="P362"/>
        </text:list-item>
        <text:list-item>
          <text:p text:style-name="P362">Regular, con carácter general, el régimen a que ha de ajustarse la concesión y justificación de las subvenciones a tramitar por el Ayuntamiento de Mogán.</text:p>
        </text:list-item>
      </text:list>
      <text:p text:style-name="P129"/>
      <text:p text:style-name="P136">Los objetivos particulares de cada línea de ayuda o subvención para el año 2024 se recogen en el documento anexo del presente denominado “Anexo al Plan Estratégico de Subvenciones, anualidad 2024”.</text:p>
      <text:p text:style-name="P136"/>
      <text:p text:style-name="P5"><text:span text:style-name="T119">4</text:span>.4.- Líneas Estratégicas de Actuación</text:p>
      <text:p text:style-name="P128"/>
      <text:p text:style-name="P128">Las Líneas estratégicas de <text:span text:style-name="T121">subvención </text:span>recogidas en el presente Plan Estratégico, son las siguientes:</text:p>
      <text:p text:style-name="P128"/>
      <text:list xml:id="list851981323" text:style-name="L7">
        <text:list-item>
          <text:p text:style-name="P370"><text:span text:style-name="T2">Línea Estratégica 1: </text:span><text:span text:style-name="T114">FIESTAS, ACTOS Y EVENTOS</text:span><text:span text:style-name="T113">:</text:span></text:p>
          <text:list>
            <text:list-item>
              <text:p text:style-name="P377">Subvención Agrupación Folklórica y Cultural El Mocán</text:p>
            </text:list-item>
            <text:list-item>
              <text:p text:style-name="P376">Subvención Parranda de Veneguera</text:p>
            </text:list-item>
            <text:list-item>
              <text:p text:style-name="P376">Subvención Asociación de Vecinos Bentorey</text:p>
            </text:list-item>
            <text:list-item>
              <text:p text:style-name="P376">Subvención Asociación de Vecinos Guapil <text:s/></text:p>
            </text:list-item>
            <text:list-item>
              <text:p text:style-name="P376">Subvención Comisión de Fiestas COFIVE</text:p>
            </text:list-item>
            <text:list-item>
              <text:p text:style-name="P376">Subvención Asociación de Vecinos El Valle de Puerto Rico.</text:p>
            </text:list-item>
            <text:list-item>
              <text:p text:style-name="P376">Subvención Agrupación Folklórica Los Pescadores.</text:p>
            </text:list-item>
            <text:list-item>
              <text:p text:style-name="P376">Subvención Cofradía de Pescadores de Arguineguín.</text:p>
            </text:list-item>
            <text:list-item>
              <text:p text:style-name="P376">Subvención Cofradía de Pescadores de Playa de Mogán.</text:p>
            </text:list-item>
          </text:list>
          <text:p text:style-name="P378"/>
        </text:list-item>
        <text:list-item>
          <text:p text:style-name="P379"><text:soft-page-break/>Líne<text:span text:style-name="T22">a Estratégica 2: </text:span><text:span text:style-name="T23">DEPORTES:</text:span></text:p>
          <text:list>
            <text:list-item>
              <text:p text:style-name="P380">Subvención a entidades deportivas en la modalidad de fútbol.</text:p>
            </text:list-item>
            <text:list-item>
              <text:p text:style-name="P380">Subvención a entidades deportivas en la modalidad diferente del fútbol.</text:p>
            </text:list-item>
            <text:list-item>
              <text:p text:style-name="P380">Subvención a deportistas individuales.</text:p>
            </text:list-item>
            <text:list-item>
              <text:p text:style-name="P377"><text:span text:style-name="T22">Subvención </text:span><text:span text:style-name="T24">CLUB DEPORTIVO FEMARGUIN </text:span><text:span text:style-name="T25">SPAR GRAN CANARIA</text:span></text:p>
            </text:list-item>
            <text:list-item>
              <text:p text:style-name="P377"><text:span text:style-name="T25">S</text:span><text:span text:style-name="T22">ubvención DG EVENTOS SL</text:span></text:p>
            </text:list-item>
            <text:list-item>
              <text:p text:style-name="P380">Subvención OCEAN WAVE SPORT MARKETING SLU</text:p>
            </text:list-item>
          </text:list>
          <text:p text:style-name="P382"/>
        </text:list-item>
        <text:list-item>
          <text:p text:style-name="P387">Línea Estratégica 3: <text:span text:style-name="T152">EDUCACIÓN</text:span></text:p>
          <text:list>
            <text:list-item>
              <text:p text:style-name="P380">Subvención a<text:span text:style-name="T169">l alumnado con estudios postobligatorios del municipio de Mogán</text:span>.</text:p>
            </text:list-item>
            <text:list-item>
              <text:p text:style-name="P380">Subvención AMPA Piedra Picuda – CEIP Playa de Mogán.</text:p>
            </text:list-item>
            <text:list-item>
              <text:p text:style-name="P380">Subvención AMPA Tamaranae – CEO MOGÁN.</text:p>
            </text:list-item>
            <text:list-item>
              <text:p text:style-name="P380">Subvención AMPA Los Azulejos – CEIP Casas de Veneguera.</text:p>
            </text:list-item>
            <text:list-item>
              <text:p text:style-name="P381">Subvención AMPA El Laurel – CEO Motor Grande.</text:p>
            </text:list-item>
            <text:list-item>
              <text:p text:style-name="P380">Subvención AMPA Playa de Arguineguín – CEIP Playa de Arguineguín.</text:p>
            </text:list-item>
            <text:list-item>
              <text:p text:style-name="P380">Subvención AMPA Área Ganigues – CEIP Artemi Semidán.</text:p>
            </text:list-item>
            <text:list-item>
              <text:p text:style-name="P380">Subvención AMPA Arguín – IES de Arguineguín.</text:p>
            </text:list-item>
          </text:list>
        </text:list-item>
      </text:list>
      <text:p text:style-name="P173"/>
      <text:list xml:id="list105515292415575" text:continue-numbering="true" text:style-name="L7">
        <text:list-item>
          <text:p text:style-name="P387">Línea Estratégica 4: <text:span text:style-name="T152">SERVICIOS SOCIALES.</text:span></text:p>
          <text:list>
            <text:list-item>
              <text:p text:style-name="P384">Ayudas directas de emergencia <text:span text:style-name="T169">social.</text:span></text:p>
            </text:list-item>
            <text:list-item>
              <text:p text:style-name="P385"><text:span text:style-name="T169">Ayudas directas </text:span>para la adaptación de <text:span text:style-name="T169">la </text:span>vivienda habitual.</text:p>
            </text:list-item>
            <text:list-item>
              <text:p text:style-name="P386">Subvención Asociación Sociocultural Los Marineros</text:p>
            </text:list-item>
            <text:list-item>
              <text:p text:style-name="P386">Subvención Club de Jubilados y Pensionistas Tercera Edad La Jaca.</text:p>
            </text:list-item>
            <text:list-item>
              <text:p text:style-name="P386">Subvención Club de la Tercera Edad San Antonio Atesán.</text:p>
            </text:list-item>
            <text:list-item>
              <text:p text:style-name="P386">Subvención Agrupación Folklórica de la Tercera Edad Los Pescadores de Arguineguín.</text:p>
            </text:list-item>
            <text:list-item>
              <text:p text:style-name="P386">Subvención Asociación Sociocultural de Jubilados y Pensionistas de Mogán Tahona</text:p>
            </text:list-item>
            <text:list-item>
              <text:p text:style-name="P386">Subvención Club El Cangrejo.</text:p>
            </text:list-item>
          </text:list>
          <text:p text:style-name="P382"/>
        </text:list-item>
        <text:list-item>
          <text:p text:style-name="P387">Línea Estratégica 5: <text:span text:style-name="T152">AGRICULTURA, PESCA </text:span><text:span text:style-name="T153">Y MEDIO AMBIENTE</text:span></text:p>
          <text:list>
            <text:list-item>
              <text:p text:style-name="P384">Subvención AGENCIA CANARIA DE PROTECCIÓN DEL MEDIO NATURAL.</text:p>
            </text:list-item>
            <text:list-item>
              <text:p text:style-name="P384">Subvenci<text:span text:style-name="T169">ón a</text:span> los agricultores <text:span text:style-name="T169">del municipio de Mogán.</text:span></text:p>
              <text:p text:style-name="P383"/>
            </text:list-item>
          </text:list>
        </text:list-item>
        <text:list-item>
          <text:p text:style-name="P390">Línea Estratégica 6: EMPLEO</text:p>
          <text:list>
            <text:list-item>
              <text:p text:style-name="P384">Subvención FUNDACIÓN CANARIA UNIVERSITARIA DE LAS PALMAS.</text:p>
            </text:list-item>
          </text:list>
        </text:list-item>
      </text:list>
      <text:p text:style-name="P167"/>
      <text:list xml:id="list105516699160365" text:continue-numbering="true" text:style-name="L7">
        <text:list-item>
          <text:p text:style-name="P388">Línea Estratégica <text:span text:style-name="T153">7</text:span>:<text:span text:style-name="T152">PROMOCIÓN TURÍSTICA</text:span></text:p>
          <text:list>
            <text:list-item>
              <text:p text:style-name="P386">Subvención CONSORCIO DE EMERGENCIAS DE CANARIAS.</text:p>
            </text:list-item>
          </text:list>
        </text:list-item>
        <text:list-item>
          <text:p text:style-name="P386">Subvención Asociación de Municipios Turísticos de Canarias.</text:p>
          <text:list>
            <text:list-header>
              <text:p text:style-name="P384"/>
            </text:list-header>
          </text:list>
        </text:list-item>
        <text:list-item>
          <text:p text:style-name="P389"><text:span text:style-name="T153">Línea Estratégica 8: </text:span><text:span text:style-name="T152">OTRAS SUBVENCIONES </text:span></text:p>
          <text:list>
            <text:list-item>
              <text:p text:style-name="P384">Subvenci<text:span text:style-name="T171">ón</text:span> directa a <text:span text:style-name="T172">los </text:span>grupos políticos <text:span text:style-name="T172">municipales</text:span> según B<text:span text:style-name="T170">ase de Ejecución del Presupuesto.</text:span></text:p>
              <text:p text:style-name="P384"/>
            </text:list-item>
          </text:list>
        </text:list-item>
      </text:list>
      <text:p text:style-name="P343"/>
      <text:p text:style-name="P48">5.- BENEFICIARIOS </text:p>
      <text:p text:style-name="P135"/>
      <text:p text:style-name="P135">Tendrán la consideración de beneficiarios de subvenciones la persona que haya de realizar la actividad que fundamentó su otorgamiento o que se encuentre en la situación que legitima su concesión.</text:p>
      <text:p text:style-name="P135"/>
      <text:p text:style-name="P129"/>
      <text:p text:style-name="P6">6.- PROCEDIMIENTO DE CONCESIÓN</text:p>
      <text:p text:style-name="P6"/>
      <text:p text:style-name="P129">De acuerdo con lo previsto en la Ordenanza General de Subvenciones, resulta de aplicación los siguientes procedimientos de concesión de las subvenciones y ayudas estableciendo como tipos de subvención:</text:p>
      <text:p text:style-name="P129"/>
      <text:list text:style-name="L8">
        <text:list-item>
          <text:p text:style-name="P371">Subvenciones concedidas en régimen de concurrencia competitiva.</text:p>
          <text:p text:style-name="P371"/>
        </text:list-item>
        <text:list-item>
          <text:p text:style-name="P371">Subvenciones nominativas previstas en el presupuesto.</text:p>
          <text:p text:style-name="P371"/>
        </text:list-item>
        <text:list-item>
          <text:p text:style-name="P371"><text:soft-page-break/>Subvenciones concedidas de forma directa por razones de interés público, social, económico o humanitario u otras debidamente justificadas que dificulten su convocatoria pública.</text:p>
          <text:p text:style-name="P371"/>
        </text:list-item>
        <text:list-item>
          <text:p text:style-name="P371">Subvenciones cuyo otorgamiento o cuantía sean impuestas al Ayuntamiento de Mogán por una norma de rango legal.</text:p>
          <text:p text:style-name="P371"/>
        </text:list-item>
      </text:list>
      <text:p text:style-name="P129">En las correspondientes bases de subvención deberá recogerse el procedimiento adecuado a cada una de las líneas de subvención que se regulen.</text:p>
      <text:p text:style-name="P129"/>
      <text:p text:style-name="P14">6.1.- Concurrencia competitiva</text:p>
      <text:p text:style-name="P14"/>
      <text:p text:style-name="P130">Con carácter general, las subvenciones se concederán en régimen de concurrencia competitiva <text:span text:style-name="T121">y sus convocatorias deberán contener, como mínimo, lo siguiente:</text:span></text:p>
      <text:p text:style-name="P130"/>
      <text:p text:style-name="P137">- Definición del objeto de la subvención.</text:p>
      <text:p text:style-name="P137">- Requisitos que deberán reunir los beneficiarios para la obtención de la subvención.</text:p>
      <text:p text:style-name="P137">- Requisitos formales de la solicitud.</text:p>
      <text:p text:style-name="P137">- Procedimiento de concesión de la subvención.</text:p>
      <text:p text:style-name="P137">- Partida presupuestaria, cuantía y límites de la subvención.</text:p>
      <text:p text:style-name="P137">- Criterios de valoración.</text:p>
      <text:p text:style-name="P137">- Órgano competente para la ordenación, instrucción y resolución del procedimiento de concesión de la subvención y el plazo en que será notificada la resolución.</text:p>
      <text:p text:style-name="P137">- Plazo y forma de justificación por parte del beneficiario, del cumplimiento de la finalidad para la que se concedió la subvención y de la aplicación de los fondos percibidos.</text:p>
      <text:p text:style-name="P137">- Posibilidad de efectuar pagos anticipados y abonos a cuenta.</text:p>
      <text:p text:style-name="P137">- Medidas de garantía que, en su caso, procedan.</text:p>
      <text:p text:style-name="P137">- Compatibilidad o incompatibilidad con otras subvenciones o ayudas para la misma finalidad.</text:p>
      <text:p text:style-name="P137">- Criterios de valoración de los posibles incumplimientos de las condiciones impuestas con motivo de la concesión.</text:p>
      <text:p text:style-name="P137"/>
      <text:p text:style-name="P14">6.2.- Concesión directamente</text:p>
      <text:p text:style-name="P14"/>
      <text:p text:style-name="P137">Podrán concederse directamente las siguientes subvenciones:</text:p>
      <text:p text:style-name="P137">- Las previstas nominativamente en el presupuesto, en los términos recogidos en los convenios y en la normativa reguladora de estas subvenciones.</text:p>
      <text:p text:style-name="P137">- Aquellas cuyo otorgamiento o cuantía venga impuesta al Ayuntamiento por una norma de rango leg<text:span text:style-name="T173">a</text:span>l, que seguirán el procedimiento de concesión que les resulte de aplicación de acuerdo con su propia normativa.</text:p>
      <text:p text:style-name="P137">- Con carácter excepcional, aquellas otras subvenciones en que se acrediten razones de interés público, social, económico o humanitario, u otras para las que quede debidamente acreditada la dificultad de su convocatoria pública.</text:p>
      <text:p text:style-name="P137"/>
      <text:p text:style-name="P137">Los convenios serán el instrumento habitual para canalizar las subvenciones de concesión directa. En ellos se regularán las condiciones para la concesión de estas subvenciones, de conformidad con lo previsto al respecto en la L<text:span text:style-name="T173">ey </text:span>G<text:span text:style-name="T173">eneral de </text:span>S<text:span text:style-name="T173">ubvenciones</text:span> y en las Bases de Ejecución del Pres<text:span text:style-name="T173">u</text:span>puesto.</text:p>
      <text:p text:style-name="P137"/>
      <text:p text:style-name="P129"/>
      <text:p text:style-name="P8">7.- <text:span text:style-name="T121">EFECTOS</text:span></text:p>
      <text:p text:style-name="P8"/>
      <text:p text:style-name="P137">Fomentar la realización de actividades de interés general, así como la colaboración entre el Ayuntamiento de Mogán y los particulares para la gestión de actividades de interés público.</text:p>
      <text:p text:style-name="P137"/>
      <text:p text:style-name="P137">Impulsar, promover y potenciar la participación de la sociedad civil del municipio de Mogán en los diferentes ámbitos de gestión municipal de interés concurrente, así como promocionar la inclusión social de los individuos mediante ayudas económicas a aquellos ciudadanos que se encuentren en determinadas situaciones de vulnerabilidad social, en defensa del principio de igualdad de oportunidades. </text:p>
      <text:p text:style-name="P137"/>
      <text:p text:style-name="P137">Todo ello a través de las líneas estratégicas de actuación que para el ejercicio 2024, se recogen en el documento anexo al presente, denominado “Anexo al Plan Estratégico de Subvenciones, anualidad 2024”.</text:p>
      <text:p text:style-name="P137"/>
      <text:p text:style-name="P137">La aprobación del Plan Estratégico de Subvenciones no supone la generación de derecho alguno a favor de los potenciales beneficiarios , que no podrán exigir indemnización o compensación alguna en caso de que el Plan no se lleve a la práctica en sus propios términos.</text:p>
      <text:p text:style-name="P137"/>
      <text:p text:style-name="P137"><text:soft-page-break/></text:p>
      <text:p text:style-name="P137"/>
      <text:p text:style-name="P8"><text:span text:style-name="T121">8.- </text:span>PLAZOS DE EJECUCIÓN</text:p>
      <text:p text:style-name="P6"/>
      <text:p text:style-name="P129">Con carácter general, las subvenciones municipales tendrán un plazo de ejecución anual, siendo el periodo elegible a efectos de justificación el año natural.</text:p>
      <text:p text:style-name="P129"/>
      <text:p text:style-name="P129">En aquellos supuestos en los que las circunstancias hagan conveniente la fijación de un plazo de ejecución superior al anual, o la modificación del periodo elegible, se deberán recoger en las correspondientes <text:span text:style-name="T121">convocatorias, en el correspondiente convenio, o en el documento que proceda.</text:span></text:p>
      <text:p text:style-name="P129"/>
      <text:p text:style-name="P129"/>
      <text:p text:style-name="P14">9.- <text:s/>COSTES PREVISIBLES</text:p>
      <text:p text:style-name="P14"/>
      <text:p text:style-name="P138">El establecimiento efectivo de las subvenciones previstas en este Plan Estratégico, requerirá de la inclusión de los créditos correspondientes en el presupuesto de cada año y la aprobación, en su caso, de las bases que rijan la convocatoria de subvenciones, de la aprobación de la convocatoria o de la aprobación directa de las subvenciones.</text:p>
      <text:p text:style-name="P138"/>
      <text:p text:style-name="P138">Toda concesión de subvención queda supeditada al cumplimiento del principio de estabilidad presupuestaria y de la regla de gasto.</text:p>
      <text:p text:style-name="P138"/>
      <text:p text:style-name="P138">Los costes en cada caso se limitan a la cantidad que anualmente se fije en el presupuesto del Ayuntamiento de Mogán.</text:p>
      <text:p text:style-name="P138"/>
      <text:p text:style-name="P138">En todo caso, los créditos tienen carácter limitativo y vinculante, por lo que no podrán adquirirse compromisos de gasto superiores a su importe.</text:p>
      <text:p text:style-name="P138"/>
      <text:p text:style-name="P138"/>
      <text:p text:style-name="P6"><text:span text:style-name="T122">10</text:span>.- FINANCIACIÓN</text:p>
      <text:p text:style-name="P6"/>
      <text:p text:style-name="P138">Las subvenciones a que hace referencia este Plan Estratégico se financian con crédito del presupuesto del Ayuntamiento de Mogán consignado para el ejercicio 2024 en las aplicaciones presupuestarias que se especifican para cada caso en el anexo denominado “Anexo al Plan Estratégico de Subvenciones, anualidad 2024”</text:p>
      <text:p text:style-name="P15"/>
      <text:p text:style-name="P129">La efectividad de las líneas de ayudas y subvenciones incluidas en el presente plan quedarán condicionadas a la existencia de crédito adecuado y suficiente en el correspondiente presupuesto anual.</text:p>
      <text:p text:style-name="P129"/>
      <text:p text:style-name="P129">Previo a la concesión de cualquier tipo de subvención se procederá a la tramitación de la autorización del gasto correspondiente.</text:p>
      <text:p text:style-name="P129"/>
      <text:p text:style-name="P129"/>
      <text:p text:style-name="P6"><text:span text:style-name="T122">11</text:span>.- PAGO ANTICIPADO DE LAS SUBVENCIONES CONCEDIDAS</text:p>
      <text:p text:style-name="P6"/>
      <text:p text:style-name="P129">De acuerdo con lo previsto en el artículo 34 de la Ley General de Subvenciones que establece: <text:span text:style-name="T107">“También se podrán realizar pagos que supondrán entregas de fondos con carácter previo a la justificación, como financiación necesaria para poder llevar a cabo las actuaciones inherentes a la subvención. Dicha posibilidad y el régimen de garantías deberán preverse expresamente en la normativa reguladora de la subvención”,</text:span> las bases de las diferentes convocatorias y los convenios elaborados para las subvenciones nominativas en los presupuestos municipales, en función de las necesidades de financiación del tipo de proyecto a subvencionar, de los destinatarios de la subvención y de los principios de eficacia y eficiencia que deben regir toda la actuación pública, podrán de forma motivada establecer la posibilidad de pagos anticipados, hasta el límite máximo establecido en la Ordenanza General de Subvenciones del Ayuntamiento de Mogán.</text:p>
      <text:p text:style-name="P9"/>
      <text:p text:style-name="P9"/>
      <text:p text:style-name="P9"/>
      <text:p text:style-name="P9"/>
      <text:p text:style-name="P9"><text:soft-page-break/>1<text:span text:style-name="T123">2</text:span>.- <text:span text:style-name="T122">CONTENIDO DEL PLAN </text:span></text:p>
      <text:p text:style-name="P9"/>
      <text:p text:style-name="P138">Las líneas de subvenciones para el ejercicio 2024 del presente plan se recogen en el anexo denominado “Anexo al Plan Estratégico de Subvenciones, anualidad 2024”, en el que, para cada una de ellas, se especifica:</text:p>
      <text:p text:style-name="P138">- Aplicación presupuestaria en la que se prevé la consignación del crédito correspondiente.</text:p>
      <text:p text:style-name="P138">- Área de competencia.</text:p>
      <text:p text:style-name="P138">- Sectores <text:span text:style-name="T123">a los que se dirigen las subvenciones.</text:span></text:p>
      <text:p text:style-name="P138">- <text:span text:style-name="T123">Objeto y efectos que se pretenden con su aplicación.</text:span></text:p>
      <text:p text:style-name="P138">- <text:span text:style-name="T123">Destinatario.</text:span></text:p>
      <text:p text:style-name="P138">- <text:span text:style-name="T123">Modalidad de concesión para distinguir el procedimiento a aplicar en cada caso de conformidad con lo establecido al respecto e</text:span><text:span text:style-name="T173">n</text:span><text:span text:style-name="T123"> el </text:span><text:span text:style-name="T173">apartado sexto</text:span><text:span text:style-name="T123"> </text:span><text:span text:style-name="T173">d</text:span><text:span text:style-name="T123">el presente plan.</text:span></text:p>
      <text:p text:style-name="P138">- <text:span text:style-name="T123">Plazo necesario para su consecución.</text:span></text:p>
      <text:p text:style-name="P138">- <text:span text:style-name="T123">Coste.</text:span></text:p>
      <text:p text:style-name="P138">- <text:span text:style-name="T123">Financiación.</text:span></text:p>
      <text:p text:style-name="P138">- <text:span text:style-name="T123">Plan de acción.</text:span></text:p>
      <text:p text:style-name="P138">- <text:span text:style-name="T123">Indicadores.</text:span></text:p>
      <text:p text:style-name="P138"/>
      <text:p text:style-name="P15"/>
      <text:p text:style-name="P9"><text:span text:style-name="T123">13.- </text:span><text:span text:style-name="T119">MODIFICACIONES DEL PLAN</text:span></text:p>
      <text:p text:style-name="P7"/>
      <text:p text:style-name="P135">La concesión de subvenciones no recogidas en e<text:span text:style-name="T173">ste Plan Estratégico de Subvenciones </text:span>está condicionada a la modificación previa del mismo.</text:p>
      <text:p text:style-name="P135">La introducción de nuevas líneas de subvención en el P<text:span text:style-name="T173">lan Estratégico de Subvenciones </text:span>o la modificación de líneas ya incluidas, también estará condicionadas a la modificación previa o simultánea del referido Plan.</text:p>
      <text:p text:style-name="P135"/>
      <text:p text:style-name="P135">No será necesaria la modificación del P<text:span text:style-name="T173">lan Estratégico de Subvenciones</text:span> en los supuestos de modificación de líneas de subvención existentes, cuando la modificación consista en la variación del importe asignado a una subvención de la línea, siempre que el resto <text:span text:style-name="T123">de los componentes de la misma permanezcan sin cambios, hecho este que deberá quedar acreditado en el expediente, por parte del área gestora correspondiente.</text:span></text:p>
      <text:p text:style-name="P7"/>
      <text:p text:style-name="P7"/>
      <text:p text:style-name="P7"><text:span text:style-name="T123">14.-</text:span> TÍTULOS COMPETENCIALES</text:p>
      <text:p text:style-name="P6"/>
      <text:p text:style-name="P129">Los títulos competenciales que figuran en cada una de las líneas estratégicas, deben entenderse condicionados en todo caso, por la habilitación que de las mismas establezca finalmente el desarrollo reglamentario de la Ley 27/2013, de 27 de diciembre, de Racionalización y Sostenibilidad de la Administración Local; así como de la legislación autonómica de desarrollo.</text:p>
      <text:p text:style-name="P129"/>
      <text:p text:style-name="P129">A tal efecto, habrá de tenerse en cuenta lo establecido en la <text:span text:style-name="T115">Ley 7/1985, de 2 de abril, Reguladora de las Bases del Régimen Local</text:span>, tras las modificaciones introducidas por la Ley 27/2013 de 27 de diciembre de Racionalización y Sostenibilidad Local, cuyo artículo 7 queda redactado del siguiente modo:</text:p>
      <text:p text:style-name="P129"/>
      <text:list text:style-name="L9">
        <text:list-item>
          <text:p text:style-name="P372">Las competencias de las Entidades Locales son propias o atribuidas por delegación.</text:p>
          <text:p text:style-name="P372"/>
        </text:list-item>
        <text:list-item>
          <text:p text:style-name="P372">Las competencias propias de los Municipios, las Provincias, las Islas y demás Entidades Locales territoriales solo podrán ser determinadas por Ley y se ejercen en régimen de autonomía y bajo la propia responsabilidad, atendiendo siempre a la debida coordinación en su programación y ejecución con las demás Administraciones Públicas.</text:p>
          <text:p text:style-name="P372"/>
        </text:list-item>
        <text:list-item>
          <text:p text:style-name="P372">El Estado y las Comunidades Autónomas, en el ejercicio de sus respectivas competencias, podrán delegar en las Entidades Locales el ejercicio de sus competencias. </text:p>
          <text:p text:style-name="P372">Las competencias delegadas se ejercen en los términos establecidos en la disposición o en el acuerdo de delegación, según corresponda, con sujeción a las reglas establecidas en el artículo 27, y preverán técnicas de dirección y control de oportunidad y eficiencia.</text:p>
          <text:p text:style-name="P372"/>
        </text:list-item>
        <text:list-item>
          <text:p text:style-name="P372">Las Entidades Locales solo podrán ejercer competencias distintas de las propias y de las atribuidas por delegación cuando no se pongan en riesgo la sostenibilidad financiera del conjunto de la Hacienda municipal, de acuerdo con los requerimientos de la legislación de estabilidad presupuestaria y sostenibilidad financiera y no se incurra en un supuesto de ejecución simultánea del mismo servicio público con otra Administración Pública. A estos efectos, serán necesarios y <text:soft-page-break/>vinculantes los informes previos de la Administración que tenga atribuida la tutela financiera sobre la sostenibilidad financiera de las nuevas competencias. </text:p>
          <text:p text:style-name="P372"/>
          <text:p text:style-name="P372">En todo caso, el ejercicio de estas competencias deberá realizarse en los términos previstos en la legislación del Estado y de las Comunidades Autónomas.</text:p>
          <text:p text:style-name="P372"/>
        </text:list-item>
      </text:list>
      <text:p text:style-name="P129">El artículo 25 queda redactado como sigue:</text:p>
      <text:list xml:id="list3559194454" text:style-name="L10">
        <text:list-header>
          <text:p text:style-name="P373"/>
        </text:list-header>
        <text:list-item>
          <text:p text:style-name="P373">El Municipio, para la gestión de sus intereses y en el ámbito de sus competencias, puede promover actividades y prestar los servicios públicos que contribuyan a satisfacer las necesidades y aspiraciones de la comunidad vecinal en los términos previstos en este artículo.</text:p>
          <text:p text:style-name="P373"/>
        </text:list-item>
        <text:list-item>
          <text:p text:style-name="P373">El Municipio ejercerá en todo caso como competencias propias, en los términos de la legislación del Estado y de las Comunidades Autónoma, en las siguientes materias:</text:p>
        </text:list-item>
      </text:list>
      <text:p text:style-name="P318"/>
      <text:p text:style-name="P320">a) Urbanismo: planeamiento, gestión, ejecución y disciplina urbanística. Protección y gestión del Patrimonio histórico. Promoción y gestión de la vivienda de protección pública con criterios de sostenibilidad financiera. Conservación y rehabilitación de la edificación.</text:p>
      <text:p text:style-name="P320"/>
      <text:p text:style-name="P320">b) Medio ambiente urbano: en particular, parques y jardines públicos, gestión de los residuos sólidos urbanos y protección contra la contaminación acústica, lumínica y atmosférica en las zonas urbanas.</text:p>
      <text:p text:style-name="P320"/>
      <text:p text:style-name="P320">c) Abastecimiento de agua potable a domicilio y evacuación y tratamiento de aguas residuales.</text:p>
      <text:p text:style-name="P320"/>
      <text:p text:style-name="P320">d) Infraestructura viaria y otros equipamientos de su titularidad.</text:p>
      <text:p text:style-name="P320"/>
      <text:p text:style-name="P320">e) Evaluación e información de situaciones de necesidad social y la atención inmediata a personas en situación o riesgo de exclusión social.</text:p>
      <text:p text:style-name="P320"/>
      <text:p text:style-name="P320">f) Policía local, protección civil, prevención y extinción de incendios.</text:p>
      <text:p text:style-name="P320"/>
      <text:p text:style-name="P320">g) Tráfico, estacionamiento de vehículos y movilidad. Transporte colectivo urbano.</text:p>
      <text:p text:style-name="P320"/>
      <text:p text:style-name="P320">h) Información y promoción de la actividad turística de interés y ámbito local.</text:p>
      <text:p text:style-name="P320"/>
      <text:p text:style-name="P320">i) Ferias, abastos, mercados, lonjas y comercio ambulante.</text:p>
      <text:p text:style-name="P320"/>
      <text:p text:style-name="P320">j) Protección de la salubridad pública.</text:p>
      <text:p text:style-name="P320"/>
      <text:p text:style-name="P320">k) Cementerios y actividades funerarias.</text:p>
      <text:p text:style-name="P320"/>
      <text:p text:style-name="P320">l) Promoción del deporte e instalaciones deportivas y de ocupación del tiempo libre.</text:p>
      <text:p text:style-name="P320"/>
      <text:p text:style-name="P320">m) Promoción de la cultura y equipamientos culturales.</text:p>
      <text:p text:style-name="P320"/>
      <text:p text:style-name="P320">n) Participar en la vigilancia del cumplimiento de la escolaridad obligatoria y cooperar con las Administraciones educativas correspondientes en la obtención de los solares necesarios para la construcción de nuevos centros docentes. La conservación, mantenimiento y vigilancia de los edificios de titularidad local destinados a centros públicos de educación infantil, de educación primaria o de educación especial.</text:p>
      <text:p text:style-name="P320"/>
      <text:p text:style-name="P320">ñ) Promoción en su término municipal de la participación de los ciudadanos en el uso eficiente y sostenible de las tecnologías de la información y las comunicaciones.</text:p>
      <text:p text:style-name="P320"/>
      <text:p text:style-name="P320">o) Actuaciones en la promoción de la igualdad entre hombres y mujeres así como contra la violencia de género.</text:p>
      <text:p text:style-name="P129"/>
      <text:list xml:id="list105516021787094" text:continue-numbering="true" text:style-name="L10">
        <text:list-item>
          <text:p text:style-name="P358"><text:soft-page-break/>Las competencias municipales en las materias enunciadas en este artículo se determinarán por Ley debiendo evaluar la conveniencia de la implantación de servicios locales conforme a los principios de descentralización, eficiencia, estabilidad y sostenibilidad financiera.</text:p>
        </text:list-item>
      </text:list>
      <text:p text:style-name="P166"/>
      <text:list xml:id="list105516775825960" text:continue-numbering="true" text:style-name="L10">
        <text:list-item>
          <text:p text:style-name="P359">La Ley a que se refiere el apartado anterior deberá ir acompañada de una memoria económica que refleje el impacto sobre los recursos financieros de las Administraciones Públicas afectadas y el cumplimiento de los principios de estabilidad, sostenibilidad financiera y eficiencia del servicio o la actividad. La Ley debe prever la dotación de los recursos necesarios para asegurar la suficiencia financiera de las Entidades Locales sin que ello pueda conllevar, en ningún caso, un mayor gasto de las Administraciones Públicas.</text:p>
        </text:list-item>
      </text:list>
      <text:p text:style-name="P322"/>
      <text:p text:style-name="P323">Los proyectos de leyes estatales se acompañarán de un informe del Ministerio de Hacienda y Administraciones Públicas en el que se acrediten los criterios antes señalados.</text:p>
      <text:p text:style-name="P321"/>
      <text:list xml:id="list105517049909998" text:continue-numbering="true" text:style-name="L10">
        <text:list-item>
          <text:p text:style-name="P359">La Ley determinará la competencia municipal propia de que se trate, garantizando que no se produce una atribución.</text:p>
        </text:list-item>
      </text:list>
      <text:p text:style-name="P319"/>
      <text:p text:style-name="P319"/>
      <text:p text:style-name="P315">1<text:span text:style-name="T123">5</text:span>.- TRANSPARENCIA</text:p>
      <text:p text:style-name="P315"/>
      <text:p text:style-name="P324">De conformidad con lo dispuesto en el artículo 20 de la Ley 38/2003 de 17 de noviembre, General de Subvenciones, la Base de Datos Nacional de Subvenciones tiene por finalidad promover la transparencia, servir como instrumento para la planificación de las políticas públicas, mejorar la gestión y colaborar en la lucha contra el fraude de subvencione y ayudas públicas, obligando a este respecto a suministrar información a través de la Base de Datos Nacional de Subvenciones, entre otros, a las entidades que integran la Administración Local.</text:p>
      <text:p text:style-name="P324"/>
      <text:p text:style-name="P324">Por todo lo anterior es de obligado cumplimiento del Administrador Institucional Municipal de la Base de Datos Nacional de Subvenciones, proporcionar a la Intervención General de la Administración del Estado la información necesaria, para que todas las ayudas que se recogen en este Plan Estratégico de Subvenciones, una vez se aprueben sus bases y su convocatoria, ya sea en concurrencia competitiva o de forma directa y todas las concedidas de forma nominativa y que, previamente también hayan sido recogidas en este Plan Estratégico de Subvenciones o en el documento que modifique el mismo, sean publicadas a través de la Base de Datos Nacional de Subvenciones (BDNS).</text:p>
      <text:p text:style-name="P324"/>
      <text:p text:style-name="P324">Además para dar cumplimiento con los puntos asociados a la normativa de transparencia a evaluar por el Comisionado de la Transparencia de Canarias, se deberá recoger en un informe que se emitirá durante el mes de enero del ejercicio siguiente, la relación de ayudas y subvenciones concedidas durante este ejercicio económico con los siguientes detalles: importe, objetivo o finalidad y beneficiarios/as. </text:p>
      <text:p text:style-name="P324"/>
      <text:p text:style-name="P324">Finalmente y también con el objeto de ofrecer una mayor transparencia en la Web de esta Administración Pública, es deber de cada uno de los Departamentos de este Ilustre Ayuntamiento de Mogán, el proporcionar información sobre las convocatorias y ayudas otorgadas durante el ejercicio económico, a medida que se vaya desarrollando el procedimiento y en el plazo máximo de un mes una vez concedidas las subvenciones por el Ayuntamiento de Mogán, se procederá a la publicación de la totalidad de las mismas en la WEB municipal, y en todo caso deberán figurar a final de año.</text:p>
      <text:p text:style-name="P324"/>
      <text:p text:style-name="P324"/>
      <text:p text:style-name="P317">16.- <text:span text:style-name="T32">CONTROL Y SEGUIMIENTO DEL PLAN ESTRATÉGICO DE SUBVENCIONES</text:span></text:p>
      <text:p text:style-name="P10"/>
      <text:p text:style-name="P131">El control y seguimiento del presente Plan Estratégico de Subvenciones del Ayuntamiento de Mogán se realizará de forma anual en dos aspectos:</text:p>
      <text:p text:style-name="P131"/>
      <text:list text:style-name="L11">
        <text:list-item>
          <text:p text:style-name="P374">Control económico – financiero de las subvenciones concedidas, que está encomendado a la Intervención General del Ayuntamiento de Mogán, que se realizará en las condiciones recogidas en la legislación vigente.</text:p>
          <text:p text:style-name="P374"/>
        </text:list-item>
        <text:list-item>
          <text:p text:style-name="P374">Control y seguimiento del Plan, que será realizado por el Departamento de Subvenciones, para lo cual por parte de cada uno de los Servicios Gestores de Subvenciones, se procederá a remitir en el primer trimestre del ejercicio siguiente, memoria justificativa con las siguientes especificaciones:</text:p>
          <text:p text:style-name="P374"/>
          <text:list>
            <text:list-item>
              <text:p text:style-name="P374">Información de cada línea y tipo de subvención, que recogerán las subvenciones concedidas, justificadas, las renunciadas y las reintegradas (o en procedimiento de reintegro).</text:p>
              <text:p text:style-name="P374"><text:soft-page-break/></text:p>
            </text:list-item>
            <text:list-item>
              <text:p text:style-name="P374">El grado de cumplimiento de sus objetivos específicos, de su plazo de consecución.</text:p>
              <text:p text:style-name="P374"/>
            </text:list-item>
            <text:list-item>
              <text:p text:style-name="P374">Los costes efectivos en relación a los previsibles, de su plan de acción y de sus indicadores cuantificables.</text:p>
              <text:p text:style-name="P374"/>
            </text:list-item>
            <text:list-item>
              <text:p text:style-name="P374">Impacto y efectos sobre la realidad en la que se ha pretendido incidir.</text:p>
              <text:p text:style-name="P374"/>
            </text:list-item>
            <text:list-item>
              <text:p text:style-name="P374">Repercusiones presupuestarias y financieras que se derivan de la aplicación del Plan.</text:p>
              <text:p text:style-name="P374"/>
            </text:list-item>
            <text:list-item>
              <text:p text:style-name="P374">Conclusiones o valoración global.</text:p>
            </text:list-item>
          </text:list>
          <text:p text:style-name="P357"/>
          <text:p text:style-name="P357"><text:span text:style-name="T124">De forma anual e</text:span>ste Plan Estratégico debe ser revisado al objeto de:</text:p>
          <text:p text:style-name="P357"/>
          <text:p text:style-name="P357">- Modificar o actualizar las líneas de subvención que pudieran haber perdido su vigencia, o que no sean eficaces para el cumplimiento de los objetivos.</text:p>
          <text:p text:style-name="P357"/>
          <text:p text:style-name="P357">- Actualizar los importes de aquellas que se mantengan.</text:p>
          <text:p text:style-name="P357"/>
          <text:p text:style-name="P357">- Incluir nuevas líneas de actuación que se consideren necesarias para la consecución de los objetivos previamente establecidos.</text:p>
          <text:p text:style-name="P357"/>
          <text:p text:style-name="P357">- <text:span text:style-name="T124">Aportar s</text:span><text:span text:style-name="T32">ugerencias para la elaboración del siguiente Plan Estratégico de Subvenciones.</text:span></text:p>
          <text:p text:style-name="P357"/>
        </text:list-item>
      </text:list>
      <text:p text:style-name="P325"/>
      <text:p text:style-name="P315">1<text:span text:style-name="T124">7</text:span>.- LÍNEAS ESTRATÉGICAS DE ACTUACIÓN.</text:p>
      <text:p text:style-name="P315"/>
      <text:p text:style-name="P315"/>
      <text:p text:style-name="P324">Como anexo al presente plan se recogen las líneas específicas de ayudas municipales, agrupadas en las correspondientes líneas estratégicas, con sus objetivos estratégicos y objetivos específicos, así como el resto de las características de las mismas y la dotación económica inicial prevista para el ejercicio 202<text:span text:style-name="T124">4</text:span>.</text:p>
      <text:p text:style-name="P315"/>
      <text:p text:style-name="P316"/>
      <text:p text:style-name="P314">Anexo al Plan Estratégico de Subvenciones anualidad 2024</text:p>
      <text:p text:style-name="P315"/>
      <text:p text:style-name="P315"/>
      <text:p text:style-name="P315"/>
      <text:p text:style-name="P305"><text:span text:style-name="T30">LÍ</text:span><text:span text:style-name="T31">NEA ESTRATÉGICA 1: FIESTAS, ACTOS Y EVENTOS. </text:span><text:span text:style-name="T29"><text:s/></text:span></text:p>
      <text:p text:style-name="P50"/>
      <text:p text:style-name="P96"><text:span text:style-name="T175">1.1.- </text:span><text:span text:style-name="T154">Línea de subvención: </text:span>Actividades <text:span text:style-name="T154">y Acciones</text:span> Culturales y <text:span text:style-name="T154">de</text:span> Festejos <text:span text:style-name="T155">por barrios</text:span></text:p>
      <text:p text:style-name="P49"/>
      <text:p text:style-name="P78">Centro Gestor: <text:span text:style-name="T7">Departamento de Eventos, Cultura y Festejos </text:span><text:span text:style-name="T20">-</text:span><text:span text:style-name="T7"> </text:span><text:span text:style-name="T14">Departamento de Subvenciones.</text:span></text:p>
      <text:p text:style-name="P29"/>
      <text:p text:style-name="P21">Sectores a los que se dirigen las ayudas: <text:span text:style-name="T20">Asociaciones y otros colectivos.</text:span></text:p>
      <text:p text:style-name="P226"/>
      <text:p text:style-name="P226"><text:span text:style-name="T4">Denominación:</text:span><text:span text:style-name="T125"> </text:span><text:span text:style-name="T9">Colaboración con los colectivos del municipio encargados de la realización de </text:span><text:span text:style-name="T20">algunas </text:span><text:span text:style-name="T9">actividades culturales y de festejos en el municipio de Mogán.</text:span></text:p>
      <text:p text:style-name="P16"/>
      <text:p text:style-name="P226"><text:span text:style-name="T39">Objetivos y efectos </text:span><text:span text:style-name="T45">que se pretenden con su aplicación</text:span><text:span text:style-name="T39">: </text:span><text:span text:style-name="T55">Apoyar, </text:span><text:span text:style-name="T57">difundir y promocionar las actividades culturales y festivas que se realizan en los distintos barrios del </text:span><text:span text:style-name="T32">municipio </text:span><text:span text:style-name="T33">de Mogán</text:span><text:span text:style-name="T32">, como medida de fomento del asociacionismo y la participación social y con destino a la realización de actividades de carácter abierto al público.</text:span></text:p>
      <text:p text:style-name="P226"/>
      <text:p text:style-name="P34">Destinatarios: </text:p>
      <text:p text:style-name="P165">- <text:span text:style-name="T174">Agrupación Folklórica y Cultural El Mocán.</text:span></text:p>
      <text:p text:style-name="P165">- <text:span text:style-name="T174">Parranda de Veneguera.</text:span></text:p>
      <text:p text:style-name="P165">- <text:span text:style-name="T174">Asociación de Vecinos Bentorey.</text:span></text:p>
      <text:p text:style-name="P165">- <text:span text:style-name="T174">Asociación de Vecinos Guapil.</text:span></text:p>
      <text:p text:style-name="P165">- <text:span text:style-name="T174">Asociación Comisión de Fiestas Veneguera (COFIVE).</text:span></text:p>
      <text:p text:style-name="P165">- <text:span text:style-name="T174">Asociación de Vecinos El Valle de Puerto Rico.</text:span></text:p>
      <text:p text:style-name="P165">- <text:span text:style-name="T174">Agrupación Folklórica Los Pescadores.</text:span></text:p>
      <text:p text:style-name="P165">- <text:span text:style-name="T174">Cofradía de Pescadores de Arguineguín.</text:span></text:p>
      <text:p text:style-name="P165">- <text:span text:style-name="T174">Cofradía de Pescadores de Playa de Mogán.</text:span></text:p>
      <text:p text:style-name="P11"/>
      <text:p text:style-name="P12"><text:span text:style-name="T166">Modalidad de concesión: </text:span><text:span text:style-name="T21">Concesión directa, subvención nominativa.</text:span></text:p>
      <text:p text:style-name="P21"/>
      <text:p text:style-name="P223"><text:span text:style-name="T39">Plazo </text:span><text:span text:style-name="T45">necesario para su consecución</text:span><text:span text:style-name="T39">: </text:span><text:span text:style-name="T55">Año 202</text:span><text:span text:style-name="T57">4</text:span></text:p>
      <text:p text:style-name="P108"/>
      <text:p text:style-name="P49">Coste: <text:span text:style-name="T7">74.500,00 €.</text:span></text:p>
      <text:p text:style-name="P105"/>
      <text:p text:style-name="P223"><text:span text:style-name="T39">Financiación: </text:span><text:span text:style-name="T56">Fondos</text:span><text:span text:style-name="T32"> propios.</text:span></text:p>
      <text:p text:style-name="P223"/>
      <text:p text:style-name="P208"><text:span text:style-name="T32">Plan de acción: </text:span><text:span text:style-name="T55">- Resolución de concesión.</text:span></text:p>
      <text:p text:style-name="P139"><text:tab/><text:tab/> <text:s/>- Supervisión de la justificación del cumplimiento de los objetivos descritos en la</text:p>
      <text:p text:style-name="P139"><text:s text:c="30"/>Resolución de concesión.</text:p>
      <text:p text:style-name="P35"><text:tab/><text:tab/></text:p>
      <text:p text:style-name="P183"><text:span text:style-name="T32">Indicadores: </text:span><text:span text:style-name="T55">- Número de acciones culturales con criterios sostenibles o de inclusión.</text:span></text:p>
      <text:p text:style-name="P139"><text:s text:c="23"/>- Número de voluntarios de la propia Asociación que han colaborado en la gestión del evento.</text:p>
      <text:p text:style-name="P139"><text:tab/> <text:s text:c="9"/>- Número de asistentes al evento o eventos programados en el año para el que se solicita la </text:p>
      <text:p text:style-name="P139"><text:s text:c="25"/>subvención.</text:p>
      <text:p text:style-name="P139"/>
      <text:p text:style-name="P49">Aplicaciones Presupuestarias: </text:p>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289">Aplicación</text:p>
          </table:table-cell>
          <table:table-cell table:style-name="Tabla1.A1" office:value-type="string">
            <text:p text:style-name="P289">Entidad</text:p>
          </table:table-cell>
          <table:table-cell table:style-name="Tabla1.A1" office:value-type="string">
            <text:p text:style-name="P289">Concepto</text:p>
          </table:table-cell>
          <table:table-cell table:style-name="Tabla1.D1" office:value-type="string">
            <text:p text:style-name="P289">Importe</text:p>
          </table:table-cell>
        </table:table-row>
        <table:table-row table:style-name="Tabla1.1">
          <table:table-cell table:style-name="Tabla1.A2" office:value-type="string">
            <text:p text:style-name="P268">334.480.00</text:p>
          </table:table-cell>
          <table:table-cell table:style-name="Tabla1.A2" office:value-type="string">
            <text:p text:style-name="P274">A.F.C. El Mocán </text:p>
          </table:table-cell>
          <table:table-cell table:style-name="Tabla1.A2" office:value-type="string">
            <text:p text:style-name="P274">Celebración de las Jornadas de Tradiciones, Belén Ornamental, Auto de Reyes Magos y otras actividades culturales y la Romería en Honor a San Antonio de Padua.</text:p>
          </table:table-cell>
          <table:table-cell table:style-name="Tabla1.D2" office:value-type="currency" office:currency="EUR" office:value="10500">
            <text:p text:style-name="P281">10.500,00 €</text:p>
          </table:table-cell>
        </table:table-row>
        <table:table-row table:style-name="Tabla1.1">
          <table:table-cell table:style-name="Tabla1.A3" office:value-type="string">
            <text:p text:style-name="P268">334.480.00</text:p>
          </table:table-cell>
          <table:table-cell table:style-name="Tabla1.B3" office:value-type="string">
            <text:p text:style-name="P274">Parranda de Veneguera</text:p>
          </table:table-cell>
          <table:table-cell table:style-name="Tabla1.C3" office:value-type="string">
            <text:p text:style-name="P274">Realización del Belén Canario de Veneguera.</text:p>
          </table:table-cell>
          <table:table-cell table:style-name="Tabla1.D3" office:value-type="currency" office:currency="EUR" office:value="4500">
            <text:p text:style-name="P281">4.500,00 €</text:p>
          </table:table-cell>
        </table:table-row>
        <table:table-row table:style-name="Tabla1.1">
          <table:table-cell table:style-name="Tabla1.A2" office:value-type="string">
            <text:p text:style-name="P268">338.480.00</text:p>
          </table:table-cell>
          <table:table-cell table:style-name="Tabla1.A2" office:value-type="string">
            <text:p text:style-name="P274">Asociación de Vecinos Bentorey</text:p>
          </table:table-cell>
          <table:table-cell table:style-name="Tabla1.A2" office:value-type="string">
            <text:p text:style-name="P274">Realización de las Fiestas Bentorey en el Barrio de El Horno.</text:p>
          </table:table-cell>
          <table:table-cell table:style-name="Tabla1.D2" office:value-type="currency" office:currency="EUR" office:value="6500">
            <text:p text:style-name="P281">6.500,00 €</text:p>
          </table:table-cell>
        </table:table-row>
        <text:soft-page-break/>
        <table:table-row table:style-name="Tabla1.1">
          <table:table-cell table:style-name="Tabla1.A3" office:value-type="string">
            <text:p text:style-name="P268">338.480.00</text:p>
          </table:table-cell>
          <table:table-cell table:style-name="Tabla1.B3" office:value-type="string">
            <text:p text:style-name="P274">Asociación de Vecinos Guapil</text:p>
          </table:table-cell>
          <table:table-cell table:style-name="Tabla1.C3" office:value-type="string">
            <text:p text:style-name="P349">Realización de las fiestas en Honor a la Ntra. Sra. de la Inmaculada Concepción y San Andrés, Día del Niño y Fiesta de Fin de Año en el Horno.</text:p>
          </table:table-cell>
          <table:table-cell table:style-name="Tabla1.D5" office:value-type="currency" office:currency="EUR" office:value="0">
            <text:p text:style-name="P281">12.000,00 €</text:p>
            <text:p text:style-name="P281"/>
          </table:table-cell>
        </table:table-row>
        <table:table-row table:style-name="Tabla1.1">
          <table:table-cell table:style-name="Tabla1.A2" office:value-type="string">
            <text:p text:style-name="P268">338.480.00</text:p>
          </table:table-cell>
          <table:table-cell table:style-name="Tabla1.A2" office:value-type="string">
            <text:p text:style-name="P274">Asociación Comisión de Fiestas COFIVE</text:p>
          </table:table-cell>
          <table:table-cell table:style-name="Tabla1.A2" office:value-type="string">
            <text:p text:style-name="P274">Celebración de la Semana Cultural en Veneguera y Fiestas de Ntra. Sra. de Fátima en Veneguera.</text:p>
          </table:table-cell>
          <table:table-cell table:style-name="Tabla1.D2" office:value-type="currency" office:currency="EUR" office:value="14000">
            <text:p text:style-name="P281">14.000,00 €</text:p>
          </table:table-cell>
        </table:table-row>
        <table:table-row table:style-name="Tabla1.1">
          <table:table-cell table:style-name="Tabla1.A3" office:value-type="string">
            <text:p text:style-name="P268">338.480.00</text:p>
          </table:table-cell>
          <table:table-cell table:style-name="Tabla1.B3" office:value-type="string">
            <text:p text:style-name="P274">Asociación Vecinos El Valle de Puerto Rico</text:p>
          </table:table-cell>
          <table:table-cell table:style-name="Tabla1.C3" office:value-type="string">
            <text:p text:style-name="P303">Fiestas Realización de las Fiestas en Honor a Ntra. Sra. María Auxiliadora en Motor Grande – Puerto Rico</text:p>
          </table:table-cell>
          <table:table-cell table:style-name="Tabla1.D7" office:value-type="currency" office:currency="EUR" office:value="12000">
            <text:p text:style-name="P281">12.000,00 €</text:p>
          </table:table-cell>
        </table:table-row>
        <table:table-row table:style-name="Tabla1.1">
          <table:table-cell table:style-name="Tabla1.A2" office:value-type="string">
            <text:p text:style-name="P268">338.480.00</text:p>
          </table:table-cell>
          <table:table-cell table:style-name="Tabla1.A2" office:value-type="string">
            <text:p text:style-name="P274">A.F. Los Pescadores</text:p>
          </table:table-cell>
          <table:table-cell table:style-name="Tabla1.A2" office:value-type="string">
            <text:p text:style-name="P274">Organización de la Romería Terrestre de Ntra. Sra. del Carmen en Arguineguín</text:p>
          </table:table-cell>
          <table:table-cell table:style-name="Tabla1.D2" office:value-type="currency" office:currency="EUR" office:value="6000">
            <text:p text:style-name="P281">6.000,00 €</text:p>
          </table:table-cell>
        </table:table-row>
        <table:table-row table:style-name="Tabla1.1">
          <table:table-cell table:style-name="Tabla1.A3" office:value-type="string">
            <text:p text:style-name="P268">338.480.00</text:p>
          </table:table-cell>
          <table:table-cell table:style-name="Tabla1.B3" office:value-type="string">
            <text:p text:style-name="P274">Cofradía de Pescadores de Arguineguín</text:p>
          </table:table-cell>
          <table:table-cell table:style-name="Tabla1.C3" office:value-type="string">
            <text:p text:style-name="P274">Participación de los barcos pesqueros de la Cofradía de Pescadores de Arguineguín en la Romería Marítima en Honor a Ntra. Sra. del Carmen en Arguineguín</text:p>
          </table:table-cell>
          <table:table-cell table:style-name="Tabla1.D9" office:value-type="currency" office:currency="EUR" office:value="5000">
            <text:p text:style-name="P281">5.000,00 €</text:p>
          </table:table-cell>
        </table:table-row>
        <table:table-row table:style-name="Tabla1.10">
          <table:table-cell table:style-name="Tabla1.A2" office:value-type="string">
            <text:p text:style-name="P268">338.480.00</text:p>
          </table:table-cell>
          <table:table-cell table:style-name="Tabla1.A2" office:value-type="string">
            <text:p text:style-name="P274">Cofradía de Pescadores de Playa de Mogán</text:p>
          </table:table-cell>
          <table:table-cell table:style-name="Tabla1.A2" office:value-type="string">
            <text:p text:style-name="P274">Participación de los barcos pesqueros de la Cofradía de Pescadores de Playa de Mogán en la Romería Marítima en Honor a Ntra. Sra. del Carmen en Playa de Mogán</text:p>
          </table:table-cell>
          <table:table-cell table:style-name="Tabla1.D2" office:value-type="currency" office:currency="EUR" office:value="4000">
            <text:p text:style-name="P281">4.000,00 €</text:p>
          </table:table-cell>
        </table:table-row>
      </table:table>
      <text:p text:style-name="P95"/>
      <text:p text:style-name="P101"/>
      <text:p text:style-name="P101"><text:span text:style-name="T175">1.2.- </text:span>Línea de subvención: <text:span text:style-name="T155">Carnaval Costa Mogán 2024</text:span><text:span text:style-name="T127">.</text:span></text:p>
      <text:p text:style-name="P20"/>
      <text:p text:style-name="P79">Centro Gestor: <text:span text:style-name="T7">Departamento de Eventos, Cultura y Festejos.</text:span></text:p>
      <text:p text:style-name="P22"/>
      <text:p text:style-name="P22">Sectores a los que se dirigen las ayudas: <text:span text:style-name="T10">Asociaciones y colectivos.</text:span></text:p>
      <text:p text:style-name="P226"/>
      <text:p text:style-name="P223"><text:span text:style-name="T39">Denominación: </text:span><text:span text:style-name="T32">Convocatoria para la concesión de subvención económica a colectivos y particulares que participen en el Carnaval Costa Mogán correspondientes al ejercicio 202</text:span><text:span text:style-name="T34">4</text:span><text:span text:style-name="T32">.</text:span></text:p>
      <text:p text:style-name="P223"/>
      <text:p text:style-name="P227"><text:span text:style-name="T39">Objetivos y efectos </text:span><text:span text:style-name="T45">que se pretenden con su aplicación</text:span><text:span text:style-name="T39">: </text:span><text:span text:style-name="T32">Colaborar, dentro de los límites presupuestarios, con los colectivos que participen en el Carnaval Costa de Mogán 202</text:span><text:span text:style-name="T34">4</text:span><text:span text:style-name="T32">.</text:span></text:p>
      <text:p text:style-name="P227"/>
      <text:p text:style-name="P227"><text:span text:style-name="T46">Destinatarios: </text:span><text:span text:style-name="T47"><text:s/></text:span><text:span text:style-name="T57">Asociaciones y colectivo</text:span><text:span text:style-name="T58">s</text:span><text:span text:style-name="T57"> participante en la realización del Carnaval Costa Mogán año 2024.</text:span></text:p>
      <text:p text:style-name="P227"><text:span text:style-name="T48">Modalidad de concesión:</text:span><text:span text:style-name="T57"> </text:span><text:span text:style-name="T58">Convocatoria de concurrencia competitiva.</text:span></text:p>
      <text:p text:style-name="P52"/>
      <text:p text:style-name="P228"><text:span text:style-name="T39">Plazo </text:span><text:span text:style-name="T45">necesario para su consecución</text:span><text:span text:style-name="T39">: </text:span><text:span text:style-name="T55">Año 202</text:span><text:span text:style-name="T57">4</text:span></text:p>
      <text:p text:style-name="P109"/>
      <text:p text:style-name="P54">Coste: <text:span text:style-name="T10">5.000,00</text:span><text:span text:style-name="T7"> €.</text:span></text:p>
      <text:p text:style-name="P110"/>
      <text:p text:style-name="P227"><text:span text:style-name="T39">Financiación: </text:span><text:span text:style-name="T56">Fondos</text:span><text:span text:style-name="T32"> propios.</text:span></text:p>
      <text:p text:style-name="P227"/>
      <text:p text:style-name="P185"><text:span text:style-name="T32">Plan de acción:</text:span><text:span text:style-name="T55"> </text:span><text:span text:style-name="T58">La figura jurídica que se utilizará será la convocatoria de concurrencia competitiva,</text:span></text:p>
      <text:p text:style-name="P148">determinándose en la convocatoria las fechas de ejecución, así como su justificación y las formas y plazo de abono y todo ello según lo dispuesto en la Ley 38/2003 de 17 de noviembre General de Subvenciones y su reglamento.</text:p>
      <text:p text:style-name="P36"><text:tab/><text:tab/></text:p>
      <text:p text:style-name="P184"><text:span text:style-name="T32">Indicadores: </text:span><text:span text:style-name="T55">- Número de </text:span><text:span text:style-name="T58">personas beneficiarias directas de las acciones implementadas.</text:span><text:span text:style-name="T55">.</text:span></text:p>
      <text:p text:style-name="P145"><text:s text:c="23"/>- Número de <text:span text:style-name="T126">acciones desarrolladas.</text:span></text:p>
      <text:p text:style-name="P110"><text:span text:style-name="T9"><text:tab/> <text:s text:c="6"/></text:span><text:s/></text:p>
      <text:p text:style-name="P49">Aplicación Presupuestaria:</text:p>
      <table:table table:name="Tabla8" table:style-name="Tabla8">
        <table:table-column table:style-name="Tabla8.A"/>
        <table:table-column table:style-name="Tabla8.B"/>
        <table:table-column table:style-name="Tabla8.C"/>
        <table:table-row table:style-name="Tabla8.1">
          <table:table-cell table:style-name="Tabla8.A1" office:value-type="string">
            <text:p text:style-name="P294">Aplicación</text:p>
          </table:table-cell>
          <table:table-cell table:style-name="Tabla8.A1" office:value-type="string">
            <text:p text:style-name="P301">Concepto</text:p>
          </table:table-cell>
          <table:table-cell table:style-name="Tabla8.C1" office:value-type="string">
            <text:p text:style-name="P298">Importe</text:p>
          </table:table-cell>
        </table:table-row>
        <table:table-row table:style-name="Tabla8.1">
          <table:table-cell table:style-name="Tabla8.A2" office:value-type="string">
            <text:p text:style-name="P271">3<text:span text:style-name="T133">38</text:span>.480.00</text:p>
          </table:table-cell>
          <table:table-cell table:style-name="Tabla8.B2" office:value-type="string">
            <text:p text:style-name="P285">Carnaval Costa Mogán 2024</text:p>
          </table:table-cell>
          <table:table-cell table:style-name="Tabla8.C2" office:value-type="currency" office:currency="EUR" office:value="5000">
            <text:p text:style-name="P279"><text:span text:style-name="T133">5</text:span>.000,00 €</text:p>
          </table:table-cell>
        </table:table-row>
      </table:table>
      <text:p text:style-name="P309">LÍNEA ESTRATÉGICA 2: DEPORTES</text:p>
      <text:p text:style-name="P50"/>
      <text:p text:style-name="P95"><text:span text:style-name="T175">2.1.- </text:span><text:span text:style-name="T155">Línea de subvención:</text:span>Subvenciones <text:span text:style-name="T155">a entidades</text:span> deportivas en la modalidad de fútbol</text:p>
      <text:p text:style-name="P95"/>
      <text:p text:style-name="P80">Centro Gestor: <text:span text:style-name="T7">Departamento de </text:span><text:span text:style-name="T11">Deportes.</text:span></text:p>
      <text:p text:style-name="P81"/>
      <text:p text:style-name="P23"><text:span text:style-name="T127">Sectores a los que se dirigen las ayudas: </text:span><text:span text:style-name="T11">Entidades deportivas en la modalidad de fútbol.</text:span></text:p>
      <text:p text:style-name="P81"/>
      <text:p text:style-name="P223"><text:span text:style-name="T39">Denominación:</text:span><text:span text:style-name="T32"> Convocatoria para la concesión de subvenc</text:span><text:span text:style-name="T35">iones </text:span><text:span text:style-name="T32">a entidades deportivas municipales en la modalidad de fútbol para el año 202</text:span><text:span text:style-name="T35">4.</text:span></text:p>
      <text:p text:style-name="P223"/>
      <text:p text:style-name="P229"><text:span text:style-name="T50">Objetivos y efectos </text:span><text:span text:style-name="T45">que se pretenden con su aplicación</text:span><text:span text:style-name="T50">: </text:span><text:span text:style-name="T59">Colaborar con las entidades deportivas en la modalidad de fútbol del municipio de Mogán, como medida de fomento del asociacionismo deportivo y para gastos directamente relacionados con la celebración de entrenamientos y competiciones de entidades deportivas, carentes de otras subvenciones dentro de este Plan Estratégico.</text:span></text:p>
      <text:p text:style-name="P229"/>
      <text:p text:style-name="P229"><text:span text:style-name="T46">Destinatarios: </text:span><text:span text:style-name="T59">Entidades deportivas en la modalidad de fútbol del municipio de Mogán.</text:span></text:p>
      <text:p text:style-name="P229"/>
      <text:p text:style-name="P230"><text:span text:style-name="T48">Modalidad de concesión:</text:span><text:span text:style-name="T57"> </text:span><text:span text:style-name="T58">Convocatoria de concurrencia competitiva.</text:span></text:p>
      <text:p text:style-name="P56"/>
      <text:p text:style-name="P229"><text:span text:style-name="T41">Plazo </text:span><text:span text:style-name="T42">necesario para su consecución</text:span><text:span text:style-name="T41">: </text:span><text:span text:style-name="T59">Año 202</text:span><text:span text:style-name="T57">4</text:span></text:p>
      <text:p text:style-name="P229"/>
      <text:p text:style-name="P55">Coste: <text:span text:style-name="T11">44.000</text:span><text:span text:style-name="T10">,00</text:span><text:span text:style-name="T7"> €.</text:span></text:p>
      <text:p text:style-name="P111"/>
      <text:p text:style-name="P229"><text:span text:style-name="T39">Financiación: </text:span><text:span text:style-name="T59">Recursos</text:span><text:span text:style-name="T32"> propios.</text:span></text:p>
      <text:p text:style-name="P229"/>
      <text:p text:style-name="P186"><text:span text:style-name="T32">Plan de acción:</text:span><text:span text:style-name="T55"> </text:span><text:span text:style-name="T58">La figura jurídica que se utilizará será la convocatoria de concurrencia competitiva,</text:span></text:p>
      <text:p text:style-name="P149">determinándose en la convocatoria las fechas de ejecución, así como su justificación y las formas y plazo de abono y todo ello según lo dispuesto en la Ley 38/2003 de 17 de noviembre General de Subvenciones y su reglamento.</text:p>
      <text:p text:style-name="P37"><text:tab/><text:tab/></text:p>
      <text:p text:style-name="P197"><text:span text:style-name="T32">Indicadores: </text:span><text:span text:style-name="T55">- Número de </text:span><text:span text:style-name="T59">entidades beneficiarias</text:span></text:p>
      <text:p text:style-name="P141">- Número de <text:span text:style-name="T126">acciones </text:span><text:span text:style-name="T127">finalmente</text:span><text:span text:style-name="T126"> desarrolladas </text:span><text:span text:style-name="T127">del total programado</text:span><text:span text:style-name="T126">.</text:span></text:p>
      <text:p text:style-name="P187"><text:span text:style-name="T11">- Número de participantes en las </text:span><text:span text:style-name="T10">acciones </text:span><text:span text:style-name="T11">finalmente desarrolladas.</text:span></text:p>
      <text:p text:style-name="P222">- Determinar del total anterior el número de personas por sexo y edad que ha participado.</text:p>
      <text:p text:style-name="P111"><text:span text:style-name="T9"><text:tab/> <text:s text:c="6"/></text:span><text:s/></text:p>
      <text:p text:style-name="P50">Aplicación Presupuestaria: </text:p>
      <text:p text:style-name="P50"/>
      <table:table table:name="Tabla14" table:style-name="Tabla14">
        <table:table-column table:style-name="Tabla14.A"/>
        <table:table-column table:style-name="Tabla14.B"/>
        <table:table-column table:style-name="Tabla14.C"/>
        <table:table-row table:style-name="Tabla14.1">
          <table:table-cell table:style-name="Tabla14.A1" office:value-type="string">
            <text:p text:style-name="P294">Aplicación</text:p>
          </table:table-cell>
          <table:table-cell table:style-name="Tabla14.A1" office:value-type="string">
            <text:p text:style-name="P301">Concepto</text:p>
          </table:table-cell>
          <table:table-cell table:style-name="Tabla14.C1" office:value-type="string">
            <text:p text:style-name="P298">Importe</text:p>
          </table:table-cell>
        </table:table-row>
        <table:table-row table:style-name="Tabla14.1">
          <table:table-cell table:style-name="Tabla14.A2" office:value-type="string">
            <text:p text:style-name="P271">341.480.00</text:p>
          </table:table-cell>
          <table:table-cell table:style-name="Tabla14.B2" office:value-type="string">
            <text:p text:style-name="P285">Modalidad Fútbol</text:p>
          </table:table-cell>
          <table:table-cell table:style-name="Tabla14.C2" office:value-type="currency" office:currency="EUR" office:value="44000">
            <text:p text:style-name="P279">4<text:span text:style-name="T133">4</text:span>.000,00 €</text:p>
          </table:table-cell>
        </table:table-row>
      </table:table>
      <text:p text:style-name="P59"/>
      <text:p text:style-name="P59"/>
      <text:p text:style-name="P49"><text:span text:style-name="T131">2.2.- </text:span><text:span text:style-name="T129">Línea de Subvención:</text:span><text:span text:style-name="T128"> Subvenciones </text:span><text:span text:style-name="T129">a entidades</text:span><text:span text:style-name="T128"> deportivas en modalidades diferentes </text:span><text:span text:style-name="T129">del</text:span><text:span text:style-name="T128"> fútbol: </text:span></text:p>
      <text:p text:style-name="P95"/>
      <text:p text:style-name="P229"><text:span text:style-name="T51">Centro Gestor: </text:span><text:span text:style-name="T60">Departamento de </text:span><text:span text:style-name="T59">Deportes.</text:span></text:p>
      <text:p text:style-name="P229"/>
      <text:p text:style-name="P23"><text:span text:style-name="T127">Sectores a los que se dirigen las ayudas: </text:span><text:span text:style-name="T11">Entidades deportivas en modalidad diferente del fútbol.</text:span></text:p>
      <text:p text:style-name="P81"/>
      <text:p text:style-name="P229"><text:span text:style-name="T39">Denominación:</text:span><text:span text:style-name="T32"> Convocatoria para la concesión de subvenc</text:span><text:span text:style-name="T35">iones </text:span><text:span text:style-name="T32">a entidades deportivas municipales en modalidad </text:span><text:span text:style-name="T35">diferente </text:span><text:span text:style-name="T32">de</text:span><text:span text:style-name="T35">l</text:span><text:span text:style-name="T32"> fútbol para el año 202</text:span><text:span text:style-name="T35">4.</text:span></text:p>
      <text:p text:style-name="P229"/>
      <text:p text:style-name="P229"><text:span text:style-name="T50">Objetivos y efectos </text:span><text:span text:style-name="T45">que se pretenden con su aplicación</text:span><text:span text:style-name="T50">: </text:span><text:span text:style-name="T59">Colaborar con las entidades deportivas en <text:s/>modalidad diferente del fútbol del municipio de Mogán, como medida de fomento del asociacionismo deportivo y para gastos directamente relacionados con la celebración de entrenamientos y competiciones de entidades deportivas.</text:span></text:p>
      <text:p text:style-name="P229"/>
      <text:p text:style-name="P229"><text:span text:style-name="T46">Destinatarios: </text:span><text:span text:style-name="T59">Entidades deportivas con modalidad diferente del fútbol del municipio de Mogán.</text:span></text:p>
      <text:p text:style-name="P229"/>
      <text:p text:style-name="P230"><text:span text:style-name="T48">Modalidad de concesión:</text:span><text:span text:style-name="T57"> </text:span><text:span text:style-name="T58">Convocatoria de concurrencia competitiva.</text:span></text:p>
      <text:p text:style-name="P56"/>
      <text:p text:style-name="P229"><text:span text:style-name="T41">Plazo </text:span><text:span text:style-name="T42">necesario para su consecución</text:span><text:span text:style-name="T41">: </text:span><text:span text:style-name="T59">Año 202</text:span><text:span text:style-name="T57">4</text:span></text:p>
      <text:p text:style-name="P229"><text:soft-page-break/></text:p>
      <text:p text:style-name="P55">Coste: <text:span text:style-name="T11">18.000</text:span><text:span text:style-name="T10">,00</text:span><text:span text:style-name="T7"> €.</text:span></text:p>
      <text:p text:style-name="P111"/>
      <text:p text:style-name="P229"><text:span text:style-name="T39">Financiación: </text:span><text:span text:style-name="T59">Recursos</text:span><text:span text:style-name="T32"> propios.</text:span></text:p>
      <text:p text:style-name="P229"/>
      <text:p text:style-name="P186"><text:span text:style-name="T32">Plan de acción:</text:span><text:span text:style-name="T55"> </text:span><text:span text:style-name="T58">La figura jurídica que se utilizará será la convocatoria de concurrencia competitiva,</text:span></text:p>
      <text:p text:style-name="P149">determinándose en la convocatoria las fechas de ejecución, así como su justificación y las formas y plazo de abono y todo ello según lo dispuesto en la Ley 38/2003 de 17 de noviembre General de Subvenciones y su reglamento.</text:p>
      <text:p text:style-name="P37"><text:tab/><text:tab/></text:p>
      <text:p text:style-name="P197"><text:span text:style-name="T32">Indicadores: </text:span><text:span text:style-name="T55">- Número de </text:span><text:span text:style-name="T59">entidades beneficiarias.</text:span></text:p>
      <text:p text:style-name="P141">- Número de <text:span text:style-name="T126">acciones </text:span><text:span text:style-name="T127">finalmente</text:span><text:span text:style-name="T126"> desarrolladas </text:span><text:span text:style-name="T127">del total programado</text:span><text:span text:style-name="T126">.</text:span></text:p>
      <text:p text:style-name="P187"><text:span text:style-name="T11">- Número de participantes en las </text:span><text:span text:style-name="T10">acciones </text:span><text:span text:style-name="T11">finalmente desarrolladas.</text:span></text:p>
      <text:p text:style-name="P222">- Determinar del total anterior el número de personas por sexo y edad que ha participado.</text:p>
      <text:p text:style-name="P111"><text:span text:style-name="T9"><text:tab/> <text:s text:c="6"/></text:span><text:s/></text:p>
      <text:p text:style-name="P57">Aplicación Presupuestaria: </text:p>
      <text:p text:style-name="P234"/>
      <table:table table:name="Tabla15" table:style-name="Tabla15">
        <table:table-column table:style-name="Tabla15.A"/>
        <table:table-column table:style-name="Tabla15.B"/>
        <table:table-column table:style-name="Tabla15.C"/>
        <table:table-row table:style-name="Tabla15.1">
          <table:table-cell table:style-name="Tabla15.A1" office:value-type="string">
            <text:p text:style-name="P294">Aplicación</text:p>
          </table:table-cell>
          <table:table-cell table:style-name="Tabla15.A1" office:value-type="string">
            <text:p text:style-name="P301">Concepto</text:p>
          </table:table-cell>
          <table:table-cell table:style-name="Tabla15.C1" office:value-type="string">
            <text:p text:style-name="P298">Importe</text:p>
          </table:table-cell>
        </table:table-row>
        <table:table-row table:style-name="Tabla15.1">
          <table:table-cell table:style-name="Tabla15.A2" office:value-type="string">
            <text:p text:style-name="P271">341.480.00</text:p>
          </table:table-cell>
          <table:table-cell table:style-name="Tabla15.B2" office:value-type="string">
            <text:p text:style-name="P285">Modalidades diferentes del Fútbol</text:p>
          </table:table-cell>
          <table:table-cell table:style-name="Tabla15.C2" office:value-type="currency" office:currency="EUR" office:value="18000">
            <text:p text:style-name="P279"><text:span text:style-name="T133">18</text:span>.000,00 €</text:p>
          </table:table-cell>
        </table:table-row>
      </table:table>
      <text:p text:style-name="P59"/>
      <text:p text:style-name="P95"><text:span text:style-name="T175">2.3.- </text:span><text:span text:style-name="T156">Línea de Subvención: </text:span>Subvenciones deportivas <text:span text:style-name="T156">a</text:span> deportistas individuales: </text:p>
      <text:p text:style-name="P95"/>
      <text:p text:style-name="P229"><text:span text:style-name="T51">Centro Gestor: </text:span><text:span text:style-name="T60">Departamento de </text:span><text:span text:style-name="T59">Deportes.</text:span></text:p>
      <text:p text:style-name="P229"/>
      <text:p text:style-name="P23"><text:span text:style-name="T127">Sectores a los que se dirigen las ayudas: </text:span><text:span text:style-name="T11">Deportistas individuales del municipio de Mogán.</text:span></text:p>
      <text:p text:style-name="P81"/>
      <text:p text:style-name="P229"><text:span text:style-name="T39">Denominación: </text:span><text:span text:style-name="T32">Convocatoria para la concesión de subvención económica a deportistas individuales </text:span><text:span text:style-name="T35">residente en el municipio de Mogán </text:span><text:span text:style-name="T32">p</text:span><text:span text:style-name="T35">or</text:span><text:span text:style-name="T32"> su participación en competiciones </text:span><text:span text:style-name="T35">oficiales realizadas en el ejercicio 2023.</text:span></text:p>
      <text:p text:style-name="P229"/>
      <text:p text:style-name="P229"><text:span text:style-name="T50">Objetivos y efectos que se pretenden con su aplicación:</text:span><text:span text:style-name="T35"> Colaborar con los deportistas individuales de este municipio de Mogán por su participación en eventos de marcado interés para su desarrollo deportivo.</text:span></text:p>
      <text:p text:style-name="P229"/>
      <text:p text:style-name="P210"><text:span text:style-name="T32">Destinatarios: </text:span><text:span text:style-name="T55">Deportistas individuales residentes en el municipio de Mogán que cumplan con los requisitos establecidos en las bases reguladoras de estas subvenciones.</text:span></text:p>
      <text:p text:style-name="P53"/>
      <text:p text:style-name="P223"><text:span text:style-name="T50">Modalidad</text:span><text:span text:style-name="T39"> de concesión: </text:span><text:span text:style-name="T55">C</text:span><text:span text:style-name="T59">onvocatoria</text:span><text:span text:style-name="T55"> de concurrencia competitiva.</text:span></text:p>
      <text:p text:style-name="P107"/>
      <text:p text:style-name="P225"><text:span text:style-name="T39">Plazo </text:span><text:span text:style-name="T50">necesario para su ejecución</text:span><text:span text:style-name="T39">: </text:span><text:span text:style-name="T55">Año 202</text:span><text:span text:style-name="T59">3</text:span><text:span text:style-name="T55">.</text:span></text:p>
      <text:p text:style-name="P107"/>
      <text:p text:style-name="P225"><text:span text:style-name="T39">Coste: </text:span><text:span text:style-name="T55">12.000,00 €</text:span></text:p>
      <text:p text:style-name="P50"/>
      <text:p text:style-name="P225"><text:span text:style-name="T39">Financiación: </text:span><text:span text:style-name="T32">Recursos Propios.</text:span></text:p>
      <text:p text:style-name="P225"/>
      <text:p text:style-name="P186"><text:span text:style-name="T32">Plan de acción:</text:span><text:span text:style-name="T55"> </text:span><text:span text:style-name="T58">La figura jurídica que se utilizará será la convocatoria de concurrencia competitiva,</text:span></text:p>
      <text:p text:style-name="P149">determinándose en la convocatoria las fechas de ejecución, así como su justificación y las formas y plazo de abono y todo ello según lo dispuesto en la Ley 38/2003 de 17 de noviembre General de Subvenciones y su reglamento.</text:p>
      <text:p text:style-name="P37"><text:tab/><text:tab/></text:p>
      <text:p text:style-name="P197"><text:span text:style-name="T32">Indicadores: </text:span><text:span text:style-name="T55">- Número de </text:span><text:span text:style-name="T59">deportistas solicitantes de subvención y número de deportistas beneficiarios.</text:span></text:p>
      <text:p text:style-name="P218"><text:span text:style-name="T32">- </text:span><text:span text:style-name="T127">Determinar del total anterior el número de personas por sexo y edad que han obtenido subvención.</text:span></text:p>
      <text:p text:style-name="P140"/>
      <text:p text:style-name="P88">Aplicación Presupuestaria:</text:p>
      <text:p text:style-name="P89"/>
      <table:table table:name="Tabla16" table:style-name="Tabla16">
        <table:table-column table:style-name="Tabla16.A"/>
        <table:table-column table:style-name="Tabla16.B"/>
        <table:table-column table:style-name="Tabla16.C"/>
        <table:table-row table:style-name="Tabla16.1">
          <table:table-cell table:style-name="Tabla16.A1" office:value-type="string">
            <text:p text:style-name="P294">Aplicación</text:p>
          </table:table-cell>
          <table:table-cell table:style-name="Tabla16.A1" office:value-type="string">
            <text:p text:style-name="P301">Concepto</text:p>
          </table:table-cell>
          <table:table-cell table:style-name="Tabla16.C1" office:value-type="string">
            <text:p text:style-name="P298">Importe</text:p>
          </table:table-cell>
        </table:table-row>
        <table:table-row table:style-name="Tabla16.1">
          <table:table-cell table:style-name="Tabla16.A2" office:value-type="string">
            <text:p text:style-name="P271">341.480.00</text:p>
          </table:table-cell>
          <table:table-cell table:style-name="Tabla16.B2" office:value-type="string">
            <text:p text:style-name="P285">Deporte Individual</text:p>
          </table:table-cell>
          <table:table-cell table:style-name="Tabla16.C2" office:value-type="currency" office:currency="EUR" office:value="12000">
            <text:p text:style-name="P279"><text:span text:style-name="T133">12</text:span>.000,00 €</text:p>
          </table:table-cell>
        </table:table-row>
      </table:table>
      <text:p text:style-name="P89"><text:soft-page-break/></text:p>
      <text:p text:style-name="P103"><text:span text:style-name="T148">2.4.- </text:span><text:span text:style-name="T146">Línea de Subvención: </text:span><text:span text:style-name="T145">OCEAN WAVE SPORTS MARKETING S.L.U - Evento Deportivo “Challenge Mogán – Gran Canaria” año 202</text:span><text:span text:style-name="T147">4</text:span><text:span text:style-name="T145">:</text:span></text:p>
      <text:p text:style-name="P97"/>
      <text:p text:style-name="P231"><text:span text:style-name="T51">Centro Gestor: </text:span><text:span text:style-name="T60">Departamento</text:span><text:span text:style-name="T61">s</text:span><text:span text:style-name="T60"> de </text:span><text:span text:style-name="T61">Deportes y de Subvenciones.</text:span></text:p>
      <text:p text:style-name="P231"/>
      <text:p text:style-name="P24"><text:span text:style-name="T132">S</text:span><text:span text:style-name="T127">ectores a los que se dirigen las ayudas: </text:span><text:span text:style-name="T109"><text:s/>OCEAN WAVE SPORTS MARKETING S.L.U</text:span></text:p>
      <text:p text:style-name="P98"/>
      <text:p text:style-name="P232"><text:span text:style-name="T39">Denominación:</text:span><text:span text:style-name="T32"> </text:span><text:span text:style-name="T90">OCEAN WAVE SPORTS MARKETING S.L.U - Evento Deportivo “Challenge Mogán – Gran Canaria” año 202</text:span><text:span text:style-name="T91">4</text:span></text:p>
      <text:p text:style-name="P232"/>
      <text:p text:style-name="P231"><text:span text:style-name="T50">Objetivos y efectos que se pretenden con su aplicación:</text:span><text:span text:style-name="T35"> </text:span><text:span text:style-name="T59">Realización de un evento deportivo de carácter internacional y dentro del circuito Challenge Triatlón, con el objeto de convertir al municipio de Mogán en un lugar estratégico para la realización de actividades deportivas destinadas a deportistas de alto rendimiento.</text:span></text:p>
      <text:p text:style-name="P232"/>
      <text:p text:style-name="P211"><text:span text:style-name="T32">Destinatarios: </text:span><text:span text:style-name="T84"><text:s/>OCEAN WAVE SPORTS MARKETING S.L.U</text:span></text:p>
      <text:p text:style-name="P232"/>
      <text:p text:style-name="P233"><text:span text:style-name="T50">Modalidad</text:span><text:span text:style-name="T39"> de concesión: </text:span><text:span text:style-name="T55">Concesión directa. Subvención nominativa. </text:span><text:span text:style-name="T62">Convenio a suscribir con la entidad beneficiaria.</text:span><text:span text:style-name="T55"> </text:span></text:p>
      <text:p text:style-name="P107"/>
      <text:p text:style-name="P233"><text:span text:style-name="T39">Plazo </text:span><text:span text:style-name="T50">necesario para su ejecución</text:span><text:span text:style-name="T39">: </text:span><text:span text:style-name="T55">Año 202</text:span><text:span text:style-name="T62">4</text:span><text:span text:style-name="T55">.</text:span></text:p>
      <text:p text:style-name="P233"/>
      <text:p text:style-name="P233"><text:span text:style-name="T39">Coste: </text:span><text:span text:style-name="T62">40</text:span><text:span text:style-name="T55">.000,00 €</text:span></text:p>
      <text:p text:style-name="P58"/>
      <text:p text:style-name="P233"><text:span text:style-name="T39">Financiación: </text:span><text:span text:style-name="T32">Recursos Propios.</text:span></text:p>
      <text:p text:style-name="P233"/>
      <text:p text:style-name="P188"><text:span text:style-name="T32">Plan de acción:</text:span><text:span text:style-name="T55"> </text:span><text:span text:style-name="T58">- </text:span><text:span text:style-name="T62">Elaboración del Convenio.</text:span></text:p>
      <text:p text:style-name="P152"><text:tab/><text:tab/> <text:s/>- Gastos inherentes a la actividad.</text:p>
      <text:p text:style-name="P152"><text:tab/><text:tab/> <text:s/>- Supervisión de la justificación del cumplimiento de los objetivos descritos en el Convenio.</text:p>
      <text:p text:style-name="P152"><text:tab/><text:tab/> <text:s/>- Abono de la subvención. </text:p>
      <text:p text:style-name="P38"><text:tab/><text:tab/></text:p>
      <text:p text:style-name="P198"><text:span text:style-name="T32">Indicadores: </text:span><text:span text:style-name="T55">- Número de </text:span><text:span text:style-name="T62">visitantes y participantes presenciales y online.</text:span></text:p>
      <text:p text:style-name="P160"><text:tab/> <text:s text:c="9"/>- Medios de difusión y de audiovisuales realizados por la entidad beneficiaria.</text:p>
      <text:p text:style-name="P219"><text:span text:style-name="T32">- </text:span><text:span text:style-name="T36">Número de personas que han participado en el triatlón como deportistas por sexo y edad.</text:span></text:p>
      <text:p text:style-name="P153">- Número de personas que han colaborado en la organización del evento y número de empresas colaboradoras.</text:p>
      <text:p text:style-name="P142"/>
      <text:p text:style-name="P89">Aplicación Presupuestaria: </text:p>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293">Aplicación</text:p>
          </table:table-cell>
          <table:table-cell table:style-name="Tabla4.A1" office:value-type="string">
            <text:p text:style-name="P297">Entidad</text:p>
          </table:table-cell>
          <table:table-cell table:style-name="Tabla4.C1" office:value-type="string">
            <text:p text:style-name="P297">Importe</text:p>
          </table:table-cell>
        </table:table-row>
        <table:table-row table:style-name="Tabla4.1">
          <table:table-cell table:style-name="Tabla4.A2" office:value-type="string">
            <text:p text:style-name="P270">341.480.00</text:p>
          </table:table-cell>
          <table:table-cell table:style-name="Tabla4.B2" office:value-type="string">
            <text:p text:style-name="P270">OCEAN WAVE SPORTS MARKETING S.L.U.</text:p>
          </table:table-cell>
          <table:table-cell table:style-name="Tabla4.C2" office:value-type="currency" office:currency="EUR" office:value="40000">
            <text:p text:style-name="P282">40.000,00 €</text:p>
          </table:table-cell>
        </table:table-row>
      </table:table>
      <text:p text:style-name="P97"/>
      <text:p text:style-name="P97"><text:span text:style-name="T175">2.5.- </text:span><text:span text:style-name="T156">Línea de Subvención:</text:span> DG EVENTOS S.L - Evento Deportivo “Desafío La Titánica”, año 202<text:span text:style-name="T133">4</text:span>:</text:p>
      <text:p text:style-name="P97"/>
      <text:p text:style-name="P234"><text:span text:style-name="T51">Centro Gestor: </text:span><text:span text:style-name="T60">Departamento</text:span><text:span text:style-name="T61">s</text:span><text:span text:style-name="T60"> de </text:span><text:span text:style-name="T61">Deportes y de Subvenciones.</text:span></text:p>
      <text:p text:style-name="P234"/>
      <text:p text:style-name="P25"><text:span text:style-name="T132">S</text:span><text:span text:style-name="T127">ectores a los que se dirigen las ayudas: </text:span><text:span text:style-name="T109"><text:s/></text:span><text:span text:style-name="T110">DG EVENTOS SL</text:span></text:p>
      <text:p text:style-name="P97"/>
      <text:p text:style-name="P225"><text:span text:style-name="T39">Denominación:</text:span><text:span text:style-name="T32"> “DG E</text:span><text:span text:style-name="T36">VENTOS</text:span><text:span text:style-name="T32"> S.L.” </text:span><text:span text:style-name="T36">Evento deportivo “Desafío La Titánica”</text:span><text:span text:style-name="T32">año 202</text:span><text:span text:style-name="T36">4</text:span><text:span text:style-name="T32">.</text:span></text:p>
      <text:p text:style-name="P53"/>
      <text:p text:style-name="P234"><text:span text:style-name="T50">Objetivos y efectos que se pretenden con su aplicación: </text:span><text:span text:style-name="T39">: </text:span><text:span text:style-name="T55">Realización de un evento deportivo de alto carácter internacional, con el objeto de convertir al municipio de Mogán en un lugar estratégico para la realización de actividades deportivas, destinadas a deportistas de alto rendimiento y de turismo deportivo.</text:span></text:p>
      <text:p text:style-name="P234"/>
      <text:p text:style-name="P212"><text:span text:style-name="T32">Destinatarios: </text:span><text:span text:style-name="T84"><text:s/></text:span><text:span text:style-name="T85">DG EVENTOS SL.</text:span></text:p>
      <text:p text:style-name="P235"/>
      <text:p text:style-name="P235"><text:span text:style-name="T50">Modalidad</text:span><text:span text:style-name="T39"> de concesión: </text:span><text:span text:style-name="T55">Concesión directa. Subvención nominativa. </text:span><text:span text:style-name="T62">Convenio a suscribir con la entidad beneficiaria.</text:span><text:span text:style-name="T55"> </text:span></text:p>
      <text:p text:style-name="P112"/>
      <text:p text:style-name="P235"><text:span text:style-name="T39">Plazo </text:span><text:span text:style-name="T50">necesario para su ejecución</text:span><text:span text:style-name="T39">: </text:span><text:span text:style-name="T55">Año 202</text:span><text:span text:style-name="T62">4</text:span><text:span text:style-name="T55">.</text:span></text:p>
      <text:p text:style-name="P112"/>
      <text:p text:style-name="P235"><text:span text:style-name="T39">Coste: </text:span><text:span text:style-name="T63">1</text:span><text:span text:style-name="T62">0</text:span><text:span text:style-name="T55">.000,00 €</text:span></text:p>
      <text:p text:style-name="P60"/>
      <text:p text:style-name="P235"><text:soft-page-break/><text:span text:style-name="T39">Financiación: </text:span><text:span text:style-name="T32">Recursos Propios.</text:span></text:p>
      <text:p text:style-name="P235"/>
      <text:p text:style-name="P189"><text:span text:style-name="T32">Plan de acción:</text:span><text:span text:style-name="T55"> </text:span><text:span text:style-name="T58">- </text:span><text:span text:style-name="T62">Elaboración del Convenio.</text:span></text:p>
      <text:p text:style-name="P154"><text:tab/><text:tab/> <text:s/>- Gastos inherentes a la actividad.</text:p>
      <text:p text:style-name="P154"><text:tab/><text:tab/> <text:s/>- Supervisión de la justificación del cumplimiento de los objetivos descritos en el Convenio.</text:p>
      <text:p text:style-name="P154"><text:tab/><text:tab/> <text:s/>- Abono de la subvención. </text:p>
      <text:p text:style-name="P39"><text:tab/><text:tab/></text:p>
      <text:p text:style-name="P199"><text:span text:style-name="T32">Indicadores: </text:span><text:span text:style-name="T55">- Número de </text:span><text:span text:style-name="T62">visitantes y participantes presenciales y online.</text:span></text:p>
      <text:p text:style-name="P161"><text:tab/> <text:s text:c="9"/>- Medios de difusión y de audiovisuales realizados por la entidad beneficiaria.</text:p>
      <text:p text:style-name="P220"><text:span text:style-name="T32">- </text:span><text:span text:style-name="T36">Número de personas que han participado en el triatlón como deportistas por sexo y edad.</text:span></text:p>
      <text:p text:style-name="P155">- Número de personas que han colaborado en la organización del evento y número de empresas colaboradoras.</text:p>
      <text:p text:style-name="P144"/>
      <text:p text:style-name="P93">Aplicación Presupuestaria: </text:p>
      <text:p text:style-name="P235"/>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293">Aplicación</text:p>
          </table:table-cell>
          <table:table-cell table:style-name="Tabla2.A1" office:value-type="string">
            <text:p text:style-name="P297">Entidad</text:p>
          </table:table-cell>
          <table:table-cell table:style-name="Tabla2.C1" office:value-type="string">
            <text:p text:style-name="P297">Importe</text:p>
          </table:table-cell>
        </table:table-row>
        <table:table-row table:style-name="Tabla2.1">
          <table:table-cell table:style-name="Tabla2.A2" office:value-type="string">
            <text:p text:style-name="P270">341.480.00</text:p>
          </table:table-cell>
          <table:table-cell table:style-name="Tabla2.B2" office:value-type="string">
            <text:p text:style-name="P270">DG EVENTOS S.L.</text:p>
          </table:table-cell>
          <table:table-cell table:style-name="Tabla2.C2" office:value-type="currency" office:currency="EUR" office:value="10000">
            <text:p text:style-name="P282">10.000,00 €</text:p>
          </table:table-cell>
        </table:table-row>
      </table:table>
      <text:p text:style-name="P178"/>
      <text:p text:style-name="P97"><text:span text:style-name="T175">2.6.- </text:span><text:span text:style-name="T156">Línea de subvención:</text:span> Club Deportivo FEMARGUIN <text:span text:style-name="T134">SPAR GRAN CANARIA, </text:span><text:span text:style-name="T135">año 2024</text:span></text:p>
      <text:p text:style-name="P97"/>
      <text:p text:style-name="P236"><text:span text:style-name="T51">Centro Gestor: </text:span><text:span text:style-name="T60">Departamento</text:span><text:span text:style-name="T61">s</text:span><text:span text:style-name="T60"> de </text:span><text:span text:style-name="T61">Deportes y de Subvenciones.</text:span></text:p>
      <text:p text:style-name="P236"/>
      <text:p text:style-name="P26"><text:span text:style-name="T132">S</text:span><text:span text:style-name="T127">ectores a los que se dirigen las ayudas: </text:span><text:span text:style-name="T109"><text:s/></text:span><text:span text:style-name="T111">CLUB DEPORTIVO FEMARGUIN </text:span><text:span text:style-name="T112">SPAR GRAN CANARIA</text:span></text:p>
      <text:p text:style-name="P99"/>
      <text:p text:style-name="P237"><text:span text:style-name="T39">Denominación:</text:span><text:span text:style-name="T32"> </text:span><text:span text:style-name="T37">CLUB DEPORTIVO FEMARGUIN SPAR GRAN CANARIA, año 2024</text:span></text:p>
      <text:p text:style-name="P61"/>
      <text:p text:style-name="P238"><text:span text:style-name="T50">Objetivos y efectos que se pretenden con su aplicación: </text:span><text:span text:style-name="T55">Colaborar con los gastos propios de la actividad deportiva del Club Deportivo FEMARGUIN, </text:span><text:span text:style-name="T64">como C</text:span><text:span text:style-name="T55">lub Deportivo referente en el fútbol femenino y </text:span><text:span text:style-name="T64">que </text:span><text:span text:style-name="T55">actualmente compite en la liga de Segunda División Femenina de la Real Federación Española de Fútbol Femenino a nivel Nacional </text:span><text:span text:style-name="T64">con una </text:span><text:span text:style-name="T55">canter</text:span><text:span text:style-name="T64">a, en su mayoría, </text:span><text:span text:style-name="T55">formada por mujeres de este municipio de Mogán.</text:span></text:p>
      <text:p text:style-name="P133"/>
      <text:p text:style-name="P236"><text:span text:style-name="T49">Destinatarios: </text:span><text:span text:style-name="T86"><text:s/></text:span><text:span text:style-name="T87">CLUB DEPORTIVO FEMARGUIN SPAR GRAN CANARIA</text:span></text:p>
      <text:p text:style-name="P237"/>
      <text:p text:style-name="P237"><text:span text:style-name="T50">Modalidad</text:span><text:span text:style-name="T39"> de concesión: </text:span><text:span text:style-name="T55">Concesión directa. Subvención nominativa. </text:span><text:span text:style-name="T62">Convenio a suscribir con la entidad beneficiaria.</text:span><text:span text:style-name="T55"> </text:span></text:p>
      <text:p text:style-name="P113"/>
      <text:p text:style-name="P237"><text:span text:style-name="T39">Plazo </text:span><text:span text:style-name="T50">necesario para su ejecución</text:span><text:span text:style-name="T39">: </text:span><text:span text:style-name="T55">Año 202</text:span><text:span text:style-name="T62">4</text:span><text:span text:style-name="T55">.</text:span></text:p>
      <text:p text:style-name="P113"/>
      <text:p text:style-name="P237"><text:span text:style-name="T39">Coste: </text:span><text:span text:style-name="T63">1</text:span><text:span text:style-name="T64">8</text:span><text:span text:style-name="T55">.000,00 €</text:span></text:p>
      <text:p text:style-name="P62"/>
      <text:p text:style-name="P237"><text:span text:style-name="T39">Financiación: </text:span><text:span text:style-name="T32">Recursos Propios.</text:span></text:p>
      <text:p text:style-name="P237"/>
      <text:p text:style-name="P190"><text:span text:style-name="T32">Plan de acción:</text:span><text:span text:style-name="T55"> </text:span><text:span text:style-name="T58">- </text:span><text:span text:style-name="T62">Elaboración del Convenio.</text:span></text:p>
      <text:p text:style-name="P156"><text:tab/><text:tab/> <text:s/>- Gastos inherentes a la actividad.</text:p>
      <text:p text:style-name="P156"><text:tab/><text:tab/> <text:s/>- Supervisión de la justificación del cumplimiento de los objetivos descritos en el Convenio.</text:p>
      <text:p text:style-name="P156"><text:tab/><text:tab/> <text:s/>- Abono de la subvención. </text:p>
      <text:p text:style-name="P40"><text:tab/><text:tab/></text:p>
      <text:p text:style-name="P200"><text:span text:style-name="T32">Indicadores: </text:span><text:span text:style-name="T55">-</text:span><text:span text:style-name="T62"> Medios de difusión y de audiovisuales realizados por la entidad beneficiaria </text:span><text:span text:style-name="T64">en los que haya <text:s text:c="2"/></text:span></text:p>
      <text:p text:style-name="P162"><text:s text:c="25"/>hecho mención o haya sido invitado algún representante de este Ayuntamiento.</text:p>
      <text:p text:style-name="P221"><text:span text:style-name="T32">- </text:span><text:span text:style-name="T36">Número de </text:span><text:span text:style-name="T38">futbolistas</text:span><text:span text:style-name="T37"> que han promocionado a través del club.</text:span></text:p>
      <text:p text:style-name="P157"/>
      <text:p text:style-name="P143"/>
      <text:p text:style-name="P94">Aplicación Presupuestaria: </text:p>
      <text:p text:style-name="P50"/>
      <table:table table:name="Tabla3" table:style-name="Tabla3">
        <table:table-column table:style-name="Tabla3.A"/>
        <table:table-column table:style-name="Tabla3.B"/>
        <table:table-column table:style-name="Tabla3.C"/>
        <table:table-row table:style-name="Tabla3.1">
          <table:table-cell table:style-name="Tabla3.A1" office:value-type="string">
            <text:p text:style-name="P293">Aplicación</text:p>
          </table:table-cell>
          <table:table-cell table:style-name="Tabla3.A1" office:value-type="string">
            <text:p text:style-name="P297">Entidad</text:p>
          </table:table-cell>
          <table:table-cell table:style-name="Tabla3.C1" office:value-type="string">
            <text:p text:style-name="P297">Importe</text:p>
          </table:table-cell>
        </table:table-row>
        <table:table-row table:style-name="Tabla3.1">
          <table:table-cell table:style-name="Tabla3.A2" office:value-type="string">
            <text:p text:style-name="P270">341.480.00</text:p>
          </table:table-cell>
          <table:table-cell table:style-name="Tabla3.B2" office:value-type="string">
            <text:p text:style-name="P270">CLUB DEPORTIVO FEMARGUIN <text:span text:style-name="T135">SPAR GRAN CANARIA</text:span></text:p>
          </table:table-cell>
          <table:table-cell table:style-name="Tabla3.C2" office:value-type="currency" office:currency="EUR" office:value="18000">
            <text:p text:style-name="P282">18.000,00 €</text:p>
          </table:table-cell>
        </table:table-row>
      </table:table>
      <text:p text:style-name="P306"><text:soft-page-break/><text:span text:style-name="T156">LÍNEA ESTRATÉGICA 3: EDUCACIÓN</text:span></text:p>
      <text:p text:style-name="P50"/>
      <text:p text:style-name="P49"><text:span text:style-name="T131">3.1.- </text:span><text:span text:style-name="T129">Línea de Subvención:</text:span><text:span text:style-name="T128"> Subvenciones destinadas a cubrir parte del gasto en transporte y residencia o alquiler del alumnado moganero.</text:span></text:p>
      <text:p text:style-name="P51"/>
      <text:p text:style-name="P239"><text:span text:style-name="T51">Centro Gestor: </text:span><text:span text:style-name="T60">Departamento de </text:span><text:span text:style-name="T65">Educación.</text:span></text:p>
      <text:p text:style-name="P17"/>
      <text:p text:style-name="P27"><text:span text:style-name="T127">Sectores a los que se dirigen las ayudas: </text:span><text:span text:style-name="T12">Estudiantes de enseñanzas postobligatorias.</text:span></text:p>
      <text:p text:style-name="P82"/>
      <text:p text:style-name="P239"><text:span text:style-name="T39">Denominación: </text:span><text:span text:style-name="T32">Convocatoria para la concesión de subvención </text:span><text:span text:style-name="T38">destinada a los estudiantes del municipio de Mogán para el curso 2023 -2024.</text:span></text:p>
      <text:p text:style-name="P239"/>
      <text:p text:style-name="P350"><text:span text:style-name="T139">Objetivos y efectos que se pretenden con su aplicación:</text:span><text:span text:style-name="T140"> Colaborar con</text:span><text:span text:style-name="T136"> los estudiantes del municipio de Mogán que se encuentren realizando estudios en modalidad presencial, semipresencial, no presencial u online, en enseñanzas postobligatorias homologados por la Consejería de Educación del Gobierno de Canarias y del Ministerio de Educación.</text:span><text:span text:style-name="T80"> </text:span></text:p>
      <text:p text:style-name="P239"/>
      <text:p text:style-name="P213"><text:span text:style-name="T32">Destinatarios: </text:span><text:span text:style-name="T65">Estudiantes </text:span><text:span text:style-name="T55">residentes en el municipio de Mogán que cumplan con los requisitos establecidos en las bases reguladoras de estas subvenciones.</text:span></text:p>
      <text:p text:style-name="P63"/>
      <text:p text:style-name="P239"><text:span text:style-name="T50">Modalidad</text:span><text:span text:style-name="T39"> de concesión: </text:span><text:span text:style-name="T55">C</text:span><text:span text:style-name="T59">onvocatoria</text:span><text:span text:style-name="T55"> de concurrencia competitiva.</text:span></text:p>
      <text:p text:style-name="P114"/>
      <text:p text:style-name="P240"><text:span text:style-name="T39">Plazo </text:span><text:span text:style-name="T50">necesario para su ejecución</text:span><text:span text:style-name="T39">:</text:span><text:span text:style-name="T55"> </text:span><text:span text:style-name="T65">Año 2024</text:span></text:p>
      <text:p text:style-name="P114"/>
      <text:p text:style-name="P240"><text:span text:style-name="T39">Coste: </text:span><text:span text:style-name="T55">1</text:span><text:span text:style-name="T65">00</text:span><text:span text:style-name="T55">.000,00 €</text:span></text:p>
      <text:p text:style-name="P64"/>
      <text:p text:style-name="P240"><text:span text:style-name="T39">Financiación: </text:span><text:span text:style-name="T32">Recursos Propios.</text:span></text:p>
      <text:p text:style-name="P240"/>
      <text:p text:style-name="P191"><text:span text:style-name="T32">Plan de acción:</text:span><text:span text:style-name="T55"> </text:span><text:span text:style-name="T58">La figura jurídica que se utilizará será la convocatoria de concurrencia competitiva,</text:span></text:p>
      <text:p text:style-name="P150">determinándose en la convocatoria las fechas de ejecución, así como su justificación y las formas y plazo de abono y todo ello según lo dispuesto en la Ley 38/2003 de 17 de noviembre General de Subvenciones y su reglamento.</text:p>
      <text:p text:style-name="P41"><text:tab/><text:tab/></text:p>
      <text:p text:style-name="P201"><text:span text:style-name="T32">Indicadores: </text:span><text:span text:style-name="T55">- Número de</text:span><text:span text:style-name="T59"> </text:span><text:span text:style-name="T65">ayudas concedidas.</text:span></text:p>
      <text:p text:style-name="P164"><text:s text:c="22"/></text:p>
      <text:p text:style-name="P64"><text:span text:style-name="T145">Aplicación Presupuestaria:</text:span><text:span text:style-name="T7"> 3</text:span><text:span text:style-name="T12">20</text:span><text:span text:style-name="T7">.480.00</text:span></text:p>
      <text:p text:style-name="P95"/>
      <text:p text:style-name="P95"/>
      <text:p text:style-name="P95"><text:span text:style-name="T175">3.2.- </text:span><text:span text:style-name="T156">Línea de Subvención: </text:span>Colaboración con la AMPAS en la educación del alumnado moganero.</text:p>
      <text:p text:style-name="P51"/>
      <text:p text:style-name="P239"><text:span text:style-name="T51">Centro Gestor: </text:span><text:span text:style-name="T60">Departamento de </text:span><text:span text:style-name="T65">Educación.</text:span></text:p>
      <text:p text:style-name="P239"/>
      <text:p text:style-name="P27"><text:span text:style-name="T127">Sectores a los que se dirigen las ayudas: <text:s/></text:span><text:span text:style-name="T11">Asociaciones de Madres </text:span><text:span text:style-name="T12">y Padres</text:span><text:span text:style-name="T11"> del municipio de Mogán.</text:span></text:p>
      <text:p text:style-name="P82"/>
      <text:p text:style-name="P241"><text:span text:style-name="T39">Denominación: </text:span><text:span text:style-name="T65"><text:s/>C</text:span><text:span text:style-name="T66">olaboración con las </text:span><text:span text:style-name="T65">AMPA`s del municipio de Mogán en su labor de vigilia en la educación de los escolares del municipio, </text:span><text:span text:style-name="T66">año 2024.</text:span></text:p>
      <text:p text:style-name="P239"/>
      <text:p text:style-name="P355"><text:span text:style-name="T141">Objetivos y efectos que se pretenden con su aplicación:</text:span><text:span text:style-name="T142"> </text:span><text:span text:style-name="T143">Estas subvenciones tienen por objeto ofrecer apoyo institucional y de </text:span><text:span text:style-name="T149">cooperación con las AMPAS del municipio de Mogán, para potenciar las actividades complementarias y extraescolares en el sistema educativo de este municipio de Mogán</text:span><text:span text:style-name="T150">.</text:span></text:p>
      <text:p text:style-name="P239"/>
      <text:p text:style-name="P214"><text:span text:style-name="T32">Destinatarios: </text:span><text:span text:style-name="T55"><text:s/></text:span><text:span text:style-name="T65">AMPA`s del municipio de Mogán.</text:span></text:p>
      <text:p text:style-name="P63"/>
      <text:p text:style-name="P241"><text:span text:style-name="T50">Modalidad</text:span><text:span text:style-name="T39"> de concesión: </text:span><text:span text:style-name="T55">Concesión directa. </text:span><text:span text:style-name="T78">Programa de colaboración con las AMPAS del municipio de Mogán.</text:span></text:p>
      <text:p text:style-name="P114"/>
      <text:p text:style-name="P240"><text:span text:style-name="T39">Plazo </text:span><text:span text:style-name="T50">necesario para su ejecución</text:span><text:span text:style-name="T39">:</text:span><text:span text:style-name="T55"> </text:span><text:span text:style-name="T65">Año 2024</text:span></text:p>
      <text:p text:style-name="P114"/>
      <text:p text:style-name="P240"><text:span text:style-name="T39">Coste: </text:span><text:span text:style-name="T66">30</text:span><text:span text:style-name="T55">.000,00 €</text:span></text:p>
      <text:p text:style-name="P64"/>
      <text:p text:style-name="P240"><text:span text:style-name="T39">Financiación: </text:span><text:span text:style-name="T32">Recursos Propios.</text:span></text:p>
      <text:p text:style-name="P240"/>
      <text:p text:style-name="P209"><text:span text:style-name="T32">Plan de acción: </text:span><text:span text:style-name="T55">- </text:span><text:span text:style-name="T77">Programa de colaboración.</text:span></text:p>
      <text:p text:style-name="P209"><text:soft-page-break/><text:span text:style-name="T77"><text:s text:c="28"/>- </text:span><text:span text:style-name="T55">Resolución de concesión.</text:span></text:p>
      <text:p text:style-name="P147"><text:tab/><text:tab/> <text:s/>- Supervisión de la justificación del cumplimiento de los objetivos descritos en la</text:p>
      <text:p text:style-name="P147"><text:s text:c="30"/>Resolución de concesión</text:p>
      <text:p text:style-name="P42"><text:tab/><text:tab/></text:p>
      <text:p text:style-name="P202"><text:span text:style-name="T32">Indicadores: </text:span><text:span text:style-name="T55">- Número de acciones </text:span><text:span text:style-name="T67">educativas</text:span><text:span text:style-name="T55"> con criterios sostenibles o de inclusión.</text:span></text:p>
      <text:p text:style-name="P146"><text:s text:c="23"/>- Número de <text:span text:style-name="T151">padres y madres que han asistido a las actividades proyectadas por el AMPA.</text:span></text:p>
      <text:p text:style-name="P164"><text:s text:c="22"/></text:p>
      <text:p text:style-name="P90"><text:span text:style-name="T145">Aplicación Presupuestaria:</text:span><text:span text:style-name="T6"> </text:span></text:p>
      <text:p text:style-name="P91"/>
      <table:table table:name="Tabla18" table:style-name="Tabla18">
        <table:table-column table:style-name="Tabla18.A"/>
        <table:table-column table:style-name="Tabla18.B"/>
        <table:table-column table:style-name="Tabla18.C"/>
        <table:table-column table:style-name="Tabla18.D"/>
        <table:table-row table:style-name="Tabla18.1">
          <table:table-cell table:style-name="Tabla18.A1" office:value-type="string">
            <text:p text:style-name="P291">Aplicación</text:p>
          </table:table-cell>
          <table:table-cell table:style-name="Tabla18.A1" office:value-type="string">
            <text:p text:style-name="P291">Entidad</text:p>
          </table:table-cell>
          <table:table-cell table:style-name="Tabla18.A1" office:value-type="string">
            <text:p text:style-name="P292">CIF</text:p>
          </table:table-cell>
          <table:table-cell table:style-name="Tabla18.D1" office:value-type="string">
            <text:p text:style-name="P291">Importe</text:p>
          </table:table-cell>
        </table:table-row>
        <table:table-row table:style-name="Tabla18.1">
          <table:table-cell table:style-name="Tabla18.A2" office:value-type="string">
            <text:p text:style-name="P287">320.480.00</text:p>
          </table:table-cell>
          <table:table-cell table:style-name="Tabla18.A2" office:value-type="string">
            <text:p text:style-name="P351">Piedra Picuda - CEIP PLAYA DE MOGÁN</text:p>
          </table:table-cell>
          <table:table-cell table:style-name="Tabla18.A2" office:value-type="string">
            <text:p text:style-name="P352">G - 76076561</text:p>
          </table:table-cell>
          <table:table-cell table:style-name="Tabla18.D2" office:value-type="currency" office:currency="EUR" office:value="2692.45">
            <text:p text:style-name="P354">2.692,45 €</text:p>
          </table:table-cell>
        </table:table-row>
        <table:table-row table:style-name="Tabla18.1">
          <table:table-cell table:style-name="Tabla18.A3" office:value-type="string">
            <text:p text:style-name="P287">320.480.00</text:p>
          </table:table-cell>
          <table:table-cell table:style-name="Tabla18.B3" office:value-type="string">
            <text:p text:style-name="P351">Tamaranae - CEO MOGÁN</text:p>
          </table:table-cell>
          <table:table-cell table:style-name="Tabla18.C3" office:value-type="string">
            <text:p text:style-name="P352">G - 35351907</text:p>
          </table:table-cell>
          <table:table-cell table:style-name="Tabla18.D3" office:value-type="currency" office:currency="EUR" office:value="4061.93">
            <text:p text:style-name="P354">4.061,93 €</text:p>
          </table:table-cell>
        </table:table-row>
        <table:table-row table:style-name="Tabla18.1">
          <table:table-cell table:style-name="Tabla18.A2" office:value-type="string">
            <text:p text:style-name="P287">320.480.00</text:p>
          </table:table-cell>
          <table:table-cell table:style-name="Tabla18.A2" office:value-type="string">
            <text:p text:style-name="P351">Los Azulejos - CEIP CASAS DE VENEGUERA</text:p>
          </table:table-cell>
          <table:table-cell table:style-name="Tabla18.A2" office:value-type="string">
            <text:p text:style-name="P352">G -76250315</text:p>
          </table:table-cell>
          <table:table-cell table:style-name="Tabla18.D2" office:value-type="currency" office:currency="EUR" office:value="1585.64">
            <text:p text:style-name="P354">1.585,6<text:span text:style-name="T153">4</text:span> €</text:p>
          </table:table-cell>
        </table:table-row>
        <table:table-row table:style-name="Tabla18.1">
          <table:table-cell table:style-name="Tabla18.A3" office:value-type="string">
            <text:p text:style-name="P287">320.480.00</text:p>
          </table:table-cell>
          <table:table-cell table:style-name="Tabla18.B5" office:value-type="string">
            <text:p text:style-name="P351">El Laurel - <text:s/>CEO MOTOR GRANDE</text:p>
          </table:table-cell>
          <table:table-cell table:style-name="Tabla18.C5" office:value-type="string">
            <text:p text:style-name="P352">G - 35412865</text:p>
          </table:table-cell>
          <table:table-cell table:style-name="Tabla18.D5" office:value-type="currency" office:currency="EUR" office:value="6106.77">
            <text:p text:style-name="P354">6.106,77 €</text:p>
          </table:table-cell>
        </table:table-row>
        <table:table-row table:style-name="Tabla18.1">
          <table:table-cell table:style-name="Tabla18.A2" office:value-type="string">
            <text:p text:style-name="P287">320.480.00</text:p>
          </table:table-cell>
          <table:table-cell table:style-name="Tabla18.A2" office:value-type="string">
            <text:p text:style-name="P351">Playa de Arguineguín - CEIP PLAYA ARGUINEGUIN</text:p>
          </table:table-cell>
          <table:table-cell table:style-name="Tabla18.A2" office:value-type="string">
            <text:p text:style-name="P352">G - 35357730</text:p>
          </table:table-cell>
          <table:table-cell table:style-name="Tabla18.D2" office:value-type="currency" office:currency="EUR" office:value="4446.51">
            <text:p text:style-name="P354">4.446,51 €</text:p>
          </table:table-cell>
        </table:table-row>
        <table:table-row table:style-name="Tabla18.1">
          <table:table-cell table:style-name="Tabla18.A3" office:value-type="string">
            <text:p text:style-name="P287">320.480.00</text:p>
          </table:table-cell>
          <table:table-cell table:style-name="Tabla18.B7" office:value-type="string">
            <text:p text:style-name="P353">“Área Ganigues” - <text:span text:style-name="T144">CEIP ARTEMI SEMIDÁN</text:span></text:p>
          </table:table-cell>
          <table:table-cell table:style-name="Tabla18.C7" office:value-type="string">
            <text:p text:style-name="P352">G - 35267111</text:p>
          </table:table-cell>
          <table:table-cell table:style-name="Tabla18.D7" office:value-type="currency" office:currency="EUR" office:value="3227.11">
            <text:p text:style-name="P354">3.227,11 €</text:p>
          </table:table-cell>
        </table:table-row>
        <table:table-row table:style-name="Tabla18.1">
          <table:table-cell table:style-name="Tabla18.A2" office:value-type="string">
            <text:p text:style-name="P287">320.480.00</text:p>
          </table:table-cell>
          <table:table-cell table:style-name="Tabla18.A2" office:value-type="string">
            <text:p text:style-name="P353">AMPA “Arguín” - <text:span text:style-name="T144">IES DE ARGUINEGUÍN</text:span></text:p>
          </table:table-cell>
          <table:table-cell table:style-name="Tabla18.A2" office:value-type="string">
            <text:p text:style-name="P352">G - 35241520</text:p>
          </table:table-cell>
          <table:table-cell table:style-name="Tabla18.D2" office:value-type="currency" office:currency="EUR" office:value="7879.59">
            <text:p text:style-name="P354">7.879,59 €</text:p>
          </table:table-cell>
        </table:table-row>
      </table:table>
      <text:p text:style-name="P307"><text:span text:style-name="T28">LÍNEA ESTRATÉGICA 4:</text:span><text:span text:style-name="T27"> </text:span><text:span text:style-name="T28">SERVICIOS SOCIALES</text:span></text:p>
      <text:p text:style-name="P49"/>
      <text:p text:style-name="P95"><text:span text:style-name="T175">4.1.- </text:span><text:span text:style-name="T157">Línea de Subvención: </text:span>Emergencia Social</text:p>
      <text:p text:style-name="P49"/>
      <text:p text:style-name="P242"><text:span text:style-name="T51">Centro Gestor: </text:span><text:span text:style-name="T68">Departamento de Servicios Sociales.</text:span></text:p>
      <text:p text:style-name="P83"/>
      <text:p text:style-name="P28">Sectores a los que se dirigen las ayudas: <text:span text:style-name="T13">Personas y/o familias con precariedad económica.</text:span></text:p>
      <text:p text:style-name="P242"/>
      <text:p text:style-name="P242"><text:span text:style-name="T39">Denominación: </text:span><text:span text:style-name="T55">Ayudas </text:span><text:span text:style-name="T68">de emergencia social</text:span><text:span text:style-name="T55">.</text:span></text:p>
      <text:p text:style-name="P242"/>
      <text:p text:style-name="P242"><text:span text:style-name="T39">Objetivos y efectos </text:span><text:span text:style-name="T45">que se pretenden con su aplicación</text:span><text:span text:style-name="T39">: </text:span><text:span text:style-name="T68">Atender y paliar situaciones de primera necesidad y/o emergencia.</text:span></text:p>
      <text:p text:style-name="P242"/>
      <text:p text:style-name="P242"><text:span text:style-name="T46">Destinatarios: </text:span><text:span text:style-name="T68">Personas físicas residentes en el municipio de Mogán y que c</text:span><text:span text:style-name="T59">umplan con los requisitos establecidos en las bases reguladoras de estas subvenciones.</text:span></text:p>
      <text:p text:style-name="P242"/>
      <text:p text:style-name="P242"><text:span text:style-name="T48">Modalidad de concesión:</text:span><text:span text:style-name="T57"> </text:span><text:span text:style-name="T68">Concesión directa según artículo 22.2.c) LGS.</text:span></text:p>
      <text:p text:style-name="P65"/>
      <text:p text:style-name="P243"><text:span text:style-name="T39">Plazo </text:span><text:span text:style-name="T45">necesario para su consecución</text:span><text:span text:style-name="T39">: </text:span><text:span text:style-name="T55">Año 202</text:span><text:span text:style-name="T57">4</text:span></text:p>
      <text:p text:style-name="P115"/>
      <text:p text:style-name="P66">Coste: <text:span text:style-name="T13">600</text:span><text:span text:style-name="T10">.000,00</text:span><text:span text:style-name="T7"> €.</text:span></text:p>
      <text:p text:style-name="P116"/>
      <text:p text:style-name="P242"><text:span text:style-name="T39">Financiación: </text:span><text:span text:style-name="T56">Fondos</text:span><text:span text:style-name="T32"> propios.</text:span></text:p>
      <text:p text:style-name="P242"/>
      <text:p text:style-name="P192"><text:span text:style-name="T32">Plan de acción:</text:span><text:span text:style-name="T55"> </text:span><text:span text:style-name="T70">Bases reguladoras en las que se recogen los requisitos que deben cumplir los beneficiarios de estas ayudas.</text:span></text:p>
      <text:p text:style-name="P43"><text:tab/><text:tab/></text:p>
      <text:p text:style-name="P203"><text:span text:style-name="T32">Indicadores: </text:span><text:span text:style-name="T55">- Número de </text:span><text:span text:style-name="T58">personas beneficiarias </text:span><text:span text:style-name="T68">por sexo y edad.</text:span></text:p>
      <text:p text:style-name="P203"><text:span text:style-name="T68"><text:s text:c="22"/>- Número de familias a las que se les haya concedido la ayuda.</text:span><text:span text:style-name="T55"><text:tab/> <text:s text:c="6"/></text:span></text:p>
      <text:p text:style-name="P115"><text:s/><text:tab/></text:p>
      <text:p text:style-name="P116"><text:span text:style-name="T1">Aplicación Presupuestaria:</text:span><text:span text:style-name="T7"> </text:span><text:span text:style-name="T13">231</text:span><text:span text:style-name="T7">.480.00</text:span></text:p>
      <text:p text:style-name="P116"/>
      <table:table table:name="Tabla12" table:style-name="Tabla12">
        <table:table-column table:style-name="Tabla12.A"/>
        <table:table-column table:style-name="Tabla12.B"/>
        <table:table-column table:style-name="Tabla12.C"/>
        <table:table-row table:style-name="Tabla12.1">
          <table:table-cell table:style-name="Tabla12.A1" office:value-type="string">
            <text:p text:style-name="P296">Aplicación</text:p>
          </table:table-cell>
          <table:table-cell table:style-name="Tabla12.A1" office:value-type="string">
            <text:p text:style-name="P302">Concepto</text:p>
          </table:table-cell>
          <table:table-cell table:style-name="Tabla12.C1" office:value-type="string">
            <text:p text:style-name="P300">Importe</text:p>
          </table:table-cell>
        </table:table-row>
        <table:table-row table:style-name="Tabla12.1">
          <table:table-cell table:style-name="Tabla12.A2" office:value-type="string">
            <text:p text:style-name="P273"><text:span text:style-name="T177">231</text:span>.480.00</text:p>
          </table:table-cell>
          <table:table-cell table:style-name="Tabla12.B2" office:value-type="string">
            <text:p text:style-name="P288">Emergencia Social</text:p>
          </table:table-cell>
          <table:table-cell table:style-name="Tabla12.C2" office:value-type="currency" office:currency="EUR" office:value="600000">
            <text:p text:style-name="P283"><text:span text:style-name="T177">600</text:span>.000,00 €</text:p>
          </table:table-cell>
        </table:table-row>
      </table:table>
      <text:p text:style-name="P127"/>
      <text:p text:style-name="P134"/>
      <text:p text:style-name="P95"><text:span text:style-name="T175">4.2.- </text:span><text:span text:style-name="T157">Línea de Subvención: A</text:span>daptación de vivienda</text:p>
      <text:p text:style-name="P95"/>
      <text:p text:style-name="P244"><text:span text:style-name="T51">Centro Gestor: </text:span><text:span text:style-name="T68">Departamento de Servicios Sociales.</text:span></text:p>
      <text:p text:style-name="P84"/>
      <text:p text:style-name="P30">Sectores a los que se dirigen las ayudas: <text:span text:style-name="T13">Personas y/o familias con precariedad económica.</text:span></text:p>
      <text:p text:style-name="P244"/>
      <text:p text:style-name="P244"><text:span text:style-name="T39">Denominación:</text:span><text:span text:style-name="T69"> Subvenciones para la adaptación de la vivienda habitual de personas en situación de vulnerabilidad.</text:span></text:p>
      <text:p text:style-name="P244"/>
      <text:p text:style-name="P246"><text:span text:style-name="T39">Objetivos y efectos </text:span><text:span text:style-name="T45">que se pretenden con su aplicación</text:span><text:span text:style-name="T39">: </text:span><text:span text:style-name="T70">Adaptación de la vivienda habitual de </text:span><text:span text:style-name="T88">las personas con dificultades de movilidad, </text:span><text:span text:style-name="T89">dirigidas a atender el estado, situación de necesidad o hecho en el que se encuentra la vivienda, para que cumpla con las condiciones mínimas de habitabilidad.</text:span></text:p>
      <text:p text:style-name="P246"/>
      <text:p text:style-name="P244"><text:span text:style-name="T46">Destinatarios: </text:span><text:span text:style-name="T68">Personas físicas residentes en el municipio de Mogán, que c</text:span><text:span text:style-name="T59">umplan con los requisitos establecidos en las bases reguladoras de estas subvenciones.</text:span></text:p>
      <text:p text:style-name="P244"/>
      <text:p text:style-name="P244"><text:span text:style-name="T48">Modalidad de concesión:</text:span><text:span text:style-name="T57"> </text:span><text:span text:style-name="T68">Concesión directa según artículo 22.2.c) LGS; </text:span><text:span text:style-name="T70">previa acreditación de los requisitos recogidos en las Bases Reguladoras de las ayudas económicas.</text:span></text:p>
      <text:p text:style-name="P67"/>
      <text:p text:style-name="P245"><text:span text:style-name="T39">Plazo </text:span><text:span text:style-name="T45">necesario para su consecución</text:span><text:span text:style-name="T39">: </text:span><text:span text:style-name="T55">Año 202</text:span><text:span text:style-name="T57">4</text:span></text:p>
      <text:p text:style-name="P117"/>
      <text:p text:style-name="P68">Coste: <text:span text:style-name="T15">3</text:span><text:span text:style-name="T13">0</text:span><text:span text:style-name="T10">.000,00</text:span><text:span text:style-name="T7"> €.</text:span></text:p>
      <text:p text:style-name="P118"/>
      <text:p text:style-name="P244"><text:span text:style-name="T39">Financiación: </text:span><text:span text:style-name="T56">Fondos</text:span><text:span text:style-name="T32"> propios.</text:span></text:p>
      <text:p text:style-name="P244"/>
      <text:p text:style-name="P196"><text:soft-page-break/><text:span text:style-name="T32">Plan de acción:</text:span><text:span text:style-name="T55"> </text:span><text:span text:style-name="T70">Bases reguladoras en las que se recogen los requisitos que deben cumplir los beneficiarios de estas ayudas.</text:span></text:p>
      <text:p text:style-name="P47"><text:tab/><text:tab/></text:p>
      <text:p text:style-name="P204"><text:span text:style-name="T32">Indicadores: </text:span><text:span text:style-name="T55">- Número de </text:span><text:span text:style-name="T58">personas beneficiarias </text:span><text:span text:style-name="T68">por sexo y edad.</text:span></text:p>
      <text:p text:style-name="P204"><text:span text:style-name="T68"><text:s text:c="22"/>- Número de familias a las que se les haya concedido la ayuda.</text:span><text:span text:style-name="T55"><text:tab/> <text:s text:c="3"/></text:span></text:p>
      <text:p text:style-name="P117"><text:s/><text:tab/></text:p>
      <text:p text:style-name="P118"><text:span text:style-name="T1">Aplicación Presupuestaria:</text:span><text:span text:style-name="T7"> </text:span></text:p>
      <text:p text:style-name="P127"/>
      <table:table table:name="Tabla13" table:style-name="Tabla13">
        <table:table-column table:style-name="Tabla13.A"/>
        <table:table-column table:style-name="Tabla13.B"/>
        <table:table-column table:style-name="Tabla13.C"/>
        <table:table-row table:style-name="Tabla13.1">
          <table:table-cell table:style-name="Tabla13.A1" office:value-type="string">
            <text:p text:style-name="P296">Aplicación</text:p>
          </table:table-cell>
          <table:table-cell table:style-name="Tabla13.A1" office:value-type="string">
            <text:p text:style-name="P302">Concepto</text:p>
          </table:table-cell>
          <table:table-cell table:style-name="Tabla13.C1" office:value-type="string">
            <text:p text:style-name="P300">Importe</text:p>
          </table:table-cell>
        </table:table-row>
        <table:table-row table:style-name="Tabla13.1">
          <table:table-cell table:style-name="Tabla13.A2" office:value-type="string">
            <text:p text:style-name="P273"><text:span text:style-name="T177">231</text:span>.<text:span text:style-name="T177">7</text:span>80.00</text:p>
          </table:table-cell>
          <table:table-cell table:style-name="Tabla13.B2" office:value-type="string">
            <text:p text:style-name="P288">Reparación de vivienda habitual</text:p>
          </table:table-cell>
          <table:table-cell table:style-name="Tabla13.C2" office:value-type="currency" office:currency="EUR" office:value="30000">
            <text:p text:style-name="P283"><text:span text:style-name="T177">30</text:span>.000,00 €</text:p>
          </table:table-cell>
        </table:table-row>
      </table:table>
      <text:p text:style-name="P127"/>
      <text:p text:style-name="P118"/>
      <text:p text:style-name="P118"/>
      <text:p text:style-name="P261"><text:span text:style-name="T103">4.3.- </text:span><text:span text:style-name="T102">Línea de Subvención: Clubes de la Tercera Edad</text:span></text:p>
      <text:p text:style-name="P262"/>
      <text:p text:style-name="P87">Centro Gestor: <text:span text:style-name="T19">Departamento de Servicios Sociales</text:span></text:p>
      <text:p text:style-name="P33"/>
      <text:p text:style-name="P33">Sectores a los que se dirigen las ayudas: <text:span text:style-name="T9">Asociaciones.</text:span></text:p>
      <text:p text:style-name="P255"/>
      <text:p text:style-name="P255"><text:span text:style-name="T4">Denominación:</text:span><text:span text:style-name="T125"> </text:span><text:span text:style-name="T9">Colaboración con los colectivos del municipio encargados de la realización de actividades culturales y de festejos en el municipio de Mogán.</text:span></text:p>
      <text:p text:style-name="P19"/>
      <text:p text:style-name="P265"><text:span text:style-name="T39">Objetivos y efectos </text:span><text:span text:style-name="T52">que se pretenden con su aplicación</text:span><text:span text:style-name="T39">: </text:span><text:span text:style-name="T32">Colaborar con los clubes de la tercera edad, como medida de fomento de la participación social de las personas mayores del municipio. Las subvenciones irán destinada a gastos de funcionamiento y actividades y gastos de inversión (mobiliario y bienes inventariables).</text:span></text:p>
      <text:p text:style-name="P265"/>
      <text:p text:style-name="P172">Destinatarios: </text:p>
      <text:p text:style-name="P172">- <text:span text:style-name="T176">Asociación Sociocultural Los Marineros</text:span></text:p>
      <text:p text:style-name="P304">- Asociación Club de Jubilados y Pensionistas Tercera Edad La Jaca</text:p>
      <text:p text:style-name="P304">- Asociación Club de la Tercera Edad San Antonio Atesán</text:p>
      <text:p text:style-name="P304">- Asociación Agrupación Folklórica de la Tercera Edad Los Pescadores de Arguineguín</text:p>
      <text:p text:style-name="P304">- Asociación Sociocultural de Jubilados y Pensionistas de Mogán Tahona</text:p>
      <text:p text:style-name="P304">- Club El Cangrejo</text:p>
      <text:p text:style-name="P174"/>
      <text:p text:style-name="P255"><text:span text:style-name="T50">Modalidad</text:span><text:span text:style-name="T39"> de concesión: </text:span><text:span text:style-name="T55">Concesión directa. </text:span><text:span text:style-name="T78">Programa de colaboración con las Asociaciones o clubes de la Tercera Edad de Mogán.</text:span></text:p>
      <text:p text:style-name="P124"/>
      <text:p text:style-name="P257"><text:span text:style-name="T39">Plazo </text:span><text:span text:style-name="T50">necesario para su ejecución</text:span><text:span text:style-name="T39">:</text:span><text:span text:style-name="T55"> </text:span><text:span text:style-name="T65">Año 2024</text:span></text:p>
      <text:p text:style-name="P124"/>
      <text:p text:style-name="P257"><text:span text:style-name="T39">Coste: </text:span><text:span text:style-name="T73">12</text:span><text:span text:style-name="T55">.000,00 €</text:span></text:p>
      <text:p text:style-name="P73"/>
      <text:p text:style-name="P257"><text:span text:style-name="T39">Financiación: </text:span><text:span text:style-name="T32">Recursos Propios.</text:span></text:p>
      <text:p text:style-name="P257"/>
      <text:p text:style-name="P209"><text:span text:style-name="T32">Plan de acción: </text:span><text:span text:style-name="T55">- </text:span><text:span text:style-name="T77">Programa de colaboración.</text:span></text:p>
      <text:p text:style-name="P209"><text:span text:style-name="T77"><text:s text:c="28"/>- </text:span><text:span text:style-name="T55">Resolución de concesión.</text:span></text:p>
      <text:p text:style-name="P147"><text:tab/><text:tab/> <text:s/>- Supervisión de la justificación del cumplimiento de los objetivos descritos en la</text:p>
      <text:p text:style-name="P147"><text:s text:c="30"/>Resolución de concesión.</text:p>
      <text:p text:style-name="P46"><text:tab/><text:tab/></text:p>
      <text:p text:style-name="P207"><text:span text:style-name="T32">Indicadores: </text:span><text:span text:style-name="T55">- Número de </text:span><text:span text:style-name="T73">socios beneficiados.</text:span></text:p>
      <text:p text:style-name="P175"><text:span text:style-name="T9">- Número de</text:span><text:span text:style-name="T19"> acciones desarrolladas.</text:span></text:p>
      <text:p text:style-name="P175"/>
      <text:p text:style-name="P13">Aplicación Presupuestaria:</text:p>
      <text:p text:style-name="P92"/>
      <table:table table:name="Tabla9" table:style-name="Tabla9">
        <table:table-column table:style-name="Tabla9.A"/>
        <table:table-column table:style-name="Tabla9.B"/>
        <table:table-column table:style-name="Tabla9.C"/>
        <table:table-column table:style-name="Tabla9.D"/>
        <table:table-row table:style-name="Tabla9.1">
          <table:table-cell table:style-name="Tabla9.A1" office:value-type="string">
            <text:p text:style-name="P290">Aplicación</text:p>
          </table:table-cell>
          <table:table-cell table:style-name="Tabla9.A1" office:value-type="string">
            <text:p text:style-name="P290">Entidad</text:p>
          </table:table-cell>
          <table:table-cell table:style-name="Tabla9.A1" office:value-type="string">
            <text:p text:style-name="P290">Concepto</text:p>
          </table:table-cell>
          <table:table-cell table:style-name="Tabla9.D1" office:value-type="string">
            <text:p text:style-name="P290">Importe</text:p>
          </table:table-cell>
        </table:table-row>
        <table:table-row table:style-name="Tabla9.1">
          <table:table-cell table:style-name="Tabla9.A2" office:value-type="string">
            <text:p text:style-name="P269">231.480.00</text:p>
          </table:table-cell>
          <table:table-cell table:style-name="Tabla9.B2" table:number-rows-spanned="2" office:value-type="string">
            <text:p text:style-name="P275">Asociación Sociocultural Los Marineros</text:p>
          </table:table-cell>
          <table:table-cell table:style-name="Tabla9.C2" office:value-type="string">
            <text:p text:style-name="P275">Gastos de funcionamiento y actividades </text:p>
          </table:table-cell>
          <table:table-cell table:style-name="Tabla9.D2" office:value-type="string">
            <text:p text:style-name="P280">1.000,00 €</text:p>
          </table:table-cell>
        </table:table-row>
        <table:table-row table:style-name="Tabla9.1">
          <table:table-cell table:style-name="Tabla9.A2" office:value-type="string">
            <text:p text:style-name="P269">231.780.00</text:p>
          </table:table-cell>
          <table:covered-table-cell table:style-name="Tabla9.B2"/>
          <table:table-cell table:style-name="Tabla9.C2" office:value-type="string">
            <text:p text:style-name="P275">Gastos de inversión (mobiliario y bienes <text:soft-page-break/>inventariables)</text:p>
          </table:table-cell>
          <table:table-cell table:style-name="Tabla9.D2" office:value-type="string">
            <text:p text:style-name="P280">1.000,00 €</text:p>
          </table:table-cell>
        </table:table-row>
        <table:table-row table:style-name="Tabla9.1">
          <table:table-cell table:style-name="Tabla9.A4" office:value-type="string">
            <text:p text:style-name="P269">231.480.00</text:p>
          </table:table-cell>
          <table:table-cell table:style-name="Tabla9.A4" table:number-rows-spanned="2" office:value-type="string">
            <text:p text:style-name="P275">Asociación Club de Jubilados y Pensionistas Tercera Edad La Jaca</text:p>
          </table:table-cell>
          <table:table-cell table:style-name="Tabla9.A4" office:value-type="string">
            <text:p text:style-name="P275">Gastos de funcionamiento y actividades </text:p>
          </table:table-cell>
          <table:table-cell table:style-name="Tabla9.D4" office:value-type="string">
            <text:p text:style-name="P280">1.000,00 €</text:p>
          </table:table-cell>
        </table:table-row>
        <table:table-row table:style-name="Tabla9.1">
          <table:table-cell table:style-name="Tabla9.A4" office:value-type="string">
            <text:p text:style-name="P269">231.780.00</text:p>
          </table:table-cell>
          <table:covered-table-cell table:style-name="Tabla9.A4"/>
          <table:table-cell table:style-name="Tabla9.A4" office:value-type="string">
            <text:p text:style-name="P275">Gastos de inversión (mobiliario y bienes inventariables)</text:p>
          </table:table-cell>
          <table:table-cell table:style-name="Tabla9.D4" office:value-type="string">
            <text:p text:style-name="P280">1.000,00 €</text:p>
          </table:table-cell>
        </table:table-row>
        <table:table-row table:style-name="Tabla9.1">
          <table:table-cell table:style-name="Tabla9.A2" office:value-type="string">
            <text:p text:style-name="P269">231.480.00</text:p>
          </table:table-cell>
          <table:table-cell table:style-name="Tabla9.B2" table:number-rows-spanned="2" office:value-type="string">
            <text:p text:style-name="P275">Asociación Club de la Tercera Edad San Antonio Atesán</text:p>
          </table:table-cell>
          <table:table-cell table:style-name="Tabla9.C2" office:value-type="string">
            <text:p text:style-name="P275">Gastos de funcionamiento y actividades </text:p>
          </table:table-cell>
          <table:table-cell table:style-name="Tabla9.D2" office:value-type="string">
            <text:p text:style-name="P280">1.000,00 €</text:p>
          </table:table-cell>
        </table:table-row>
        <table:table-row table:style-name="Tabla9.1">
          <table:table-cell table:style-name="Tabla9.A2" office:value-type="string">
            <text:p text:style-name="P269">231.780.00</text:p>
          </table:table-cell>
          <table:covered-table-cell table:style-name="Tabla9.B2"/>
          <table:table-cell table:style-name="Tabla9.C2" office:value-type="string">
            <text:p text:style-name="P275">Gastos de inversión (mobiliario y bienes inventariables)</text:p>
          </table:table-cell>
          <table:table-cell table:style-name="Tabla9.D2" office:value-type="string">
            <text:p text:style-name="P280">1.000,00 €</text:p>
          </table:table-cell>
        </table:table-row>
        <table:table-row table:style-name="Tabla9.1">
          <table:table-cell table:style-name="Tabla9.A4" office:value-type="string">
            <text:p text:style-name="P269">231.480.00</text:p>
          </table:table-cell>
          <table:table-cell table:style-name="Tabla9.A4" table:number-rows-spanned="2" office:value-type="string">
            <text:p text:style-name="P275">Asociación Agrupación Folklórica de la Tercera Edad Los Pescadores de Arguineguín</text:p>
          </table:table-cell>
          <table:table-cell table:style-name="Tabla9.A4" office:value-type="string">
            <text:p text:style-name="P275">Gastos de funcionamiento y actividades </text:p>
          </table:table-cell>
          <table:table-cell table:style-name="Tabla9.D4" office:value-type="string">
            <text:p text:style-name="P280">1.000,00 €</text:p>
          </table:table-cell>
        </table:table-row>
        <table:table-row table:style-name="Tabla9.1">
          <table:table-cell table:style-name="Tabla9.A4" office:value-type="string">
            <text:p text:style-name="P269">231.780.00</text:p>
          </table:table-cell>
          <table:covered-table-cell table:style-name="Tabla9.A4"/>
          <table:table-cell table:style-name="Tabla9.A4" office:value-type="string">
            <text:p text:style-name="P275">Gastos de inversión (mobiliario y bienes inventariables)</text:p>
          </table:table-cell>
          <table:table-cell table:style-name="Tabla9.D4" office:value-type="string">
            <text:p text:style-name="P280">1.000,00 €</text:p>
          </table:table-cell>
        </table:table-row>
        <table:table-row table:style-name="Tabla9.1">
          <table:table-cell table:style-name="Tabla9.A2" office:value-type="string">
            <text:p text:style-name="P269">231.480.00</text:p>
          </table:table-cell>
          <table:table-cell table:style-name="Tabla9.B2" table:number-rows-spanned="2" office:value-type="string">
            <text:p text:style-name="P275">Asociación Sociocultural de Jubilados y Pensionistas de Mogán Tahona</text:p>
          </table:table-cell>
          <table:table-cell table:style-name="Tabla9.C2" office:value-type="string">
            <text:p text:style-name="P275">Gastos de funcionamiento y actividades </text:p>
          </table:table-cell>
          <table:table-cell table:style-name="Tabla9.D2" office:value-type="string">
            <text:p text:style-name="P280">1.000,00 €</text:p>
          </table:table-cell>
        </table:table-row>
        <table:table-row table:style-name="Tabla9.1">
          <table:table-cell table:style-name="Tabla9.A2" office:value-type="string">
            <text:p text:style-name="P269">231.780.00</text:p>
          </table:table-cell>
          <table:covered-table-cell table:style-name="Tabla9.B2"/>
          <table:table-cell table:style-name="Tabla9.C2" office:value-type="string">
            <text:p text:style-name="P275">Gastos de inversión (mobiliario y bienes inventariables)</text:p>
          </table:table-cell>
          <table:table-cell table:style-name="Tabla9.D2" office:value-type="string">
            <text:p text:style-name="P280">1.000,00 €</text:p>
          </table:table-cell>
        </table:table-row>
        <table:table-row table:style-name="Tabla9.1">
          <table:table-cell table:style-name="Tabla9.A4" office:value-type="string">
            <text:p text:style-name="P269">231.480.00</text:p>
          </table:table-cell>
          <table:table-cell table:style-name="Tabla9.A4" table:number-rows-spanned="2" office:value-type="string">
            <text:p text:style-name="P275">Club El Cangrejo</text:p>
          </table:table-cell>
          <table:table-cell table:style-name="Tabla9.A4" office:value-type="string">
            <text:p text:style-name="P275">Gastos de funcionamiento y actividades </text:p>
          </table:table-cell>
          <table:table-cell table:style-name="Tabla9.D4" office:value-type="string">
            <text:p text:style-name="P280">1.000,00 €</text:p>
          </table:table-cell>
        </table:table-row>
        <table:table-row table:style-name="Tabla9.1">
          <table:table-cell table:style-name="Tabla9.A4" office:value-type="string">
            <text:p text:style-name="P269">231.780.00</text:p>
          </table:table-cell>
          <table:covered-table-cell table:style-name="Tabla9.A4"/>
          <table:table-cell table:style-name="Tabla9.A4" office:value-type="string">
            <text:p text:style-name="P275">Gastos de inversión (mobiliario y bienes inventariables)</text:p>
          </table:table-cell>
          <table:table-cell table:style-name="Tabla9.D4" office:value-type="string">
            <text:p text:style-name="P280">1.000,00 €</text:p>
          </table:table-cell>
        </table:table-row>
      </table:table>
      <text:p text:style-name="P168"/>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223"/>
      <text:p text:style-name="P312"><text:soft-page-break/><text:span text:style-name="T101">LÍNEA ESTRATÉGICA 5: EMPLEO</text:span></text:p>
      <text:p text:style-name="P95"/>
      <text:p text:style-name="P102"><text:span text:style-name="T175">5.- </text:span>Línea de Subvención: FUNDACIÓN UNIVERSITARIA DE LAS PALMAS (FULP)</text:p>
      <text:p text:style-name="P95"/>
      <text:p text:style-name="P247"><text:span text:style-name="T51">Centro Gestor: </text:span><text:span text:style-name="T71">Agencia de Empleo y Desarrollo Local.</text:span></text:p>
      <text:p text:style-name="P85"/>
      <text:p text:style-name="P31">Sectores a los que se dirigen las ayudas:<text:span text:style-name="T16"> FUNDACIÓN UNIVERSITARIA DE LAS PALMAS (FULP)</text:span></text:p>
      <text:p text:style-name="P247"/>
      <text:p text:style-name="P247"><text:span text:style-name="T39">Denominación:</text:span><text:span text:style-name="T69"> </text:span><text:span text:style-name="T71">FUNDACIÓN UNIVERSITARIA DE LAS PALMAS (FULP) – FORMACIÓN DUAL INSERTA.</text:span></text:p>
      <text:p text:style-name="P247"/>
      <text:p text:style-name="P247"><text:span text:style-name="T39">Objetivos y efectos </text:span><text:span text:style-name="T45">que se pretenden con su aplicación</text:span><text:span text:style-name="T39">: </text:span><text:span text:style-name="T98">Participar con la </text:span><text:span text:style-name="T99">Fundación Canaria Universitaria de Las Palmas (FULP), <text:s/></text:span><text:span text:style-name="T100">en el pro</text:span><text:span text:style-name="T92">grama de FORMACIÓN DUAL INSERTA, p</text:span><text:span text:style-name="T93">ara la mejora de la empleabilidad de los egresados universitarios y de formación profesional del Municipio, para </text:span><text:span text:style-name="T95">que completen </text:span><text:span text:style-name="T93"><text:s/>los conocimientos adquiridos en su formación académica, en el seno de </text:span><text:span text:style-name="T95">esta</text:span><text:span text:style-name="T93"> institución </text:span><text:span text:style-name="T95">y</text:span><text:span text:style-name="T93"> para que mediante la práctica y el contacto con los sectores de producción, adquieran las competencias y el conocimiento aplicado que les facilite su futura integración en el mercado laboral o profesiona</text:span><text:span text:style-name="T94">l.</text:span></text:p>
      <text:p text:style-name="P266"/>
      <text:p text:style-name="P249"><text:span text:style-name="T46">Destinatarios: </text:span><text:span text:style-name="T47"><text:s/></text:span><text:span text:style-name="T71">FUNDACIÓN UNIVERSITARIA DE LAS PALMAS (FULP)</text:span></text:p>
      <text:p text:style-name="P247"/>
      <text:p text:style-name="P249"><text:span text:style-name="T48">Modalidad de concesión:</text:span><text:span text:style-name="T57"> </text:span><text:span text:style-name="T43"><text:s/></text:span><text:span text:style-name="T70">Concesión directa. Subvención nominativa. </text:span><text:span text:style-name="T62">Convenio a suscribir con la entidad beneficiaria.</text:span><text:span text:style-name="T70"> </text:span></text:p>
      <text:p text:style-name="P69"/>
      <text:p text:style-name="P248"><text:span text:style-name="T39">Plazo </text:span><text:span text:style-name="T45">necesario para su consecución</text:span><text:span text:style-name="T39">: </text:span><text:span text:style-name="T55">Año 202</text:span><text:span text:style-name="T57">4</text:span></text:p>
      <text:p text:style-name="P119"/>
      <text:p text:style-name="P70">Coste: <text:span text:style-name="T17">16</text:span><text:span text:style-name="T10">.000,00</text:span><text:span text:style-name="T7"> €.</text:span></text:p>
      <text:p text:style-name="P120"/>
      <text:p text:style-name="P247"><text:span text:style-name="T39">Financiación: </text:span><text:span text:style-name="T56">Fondos</text:span><text:span text:style-name="T32"> propios.</text:span></text:p>
      <text:p text:style-name="P247"/>
      <text:p text:style-name="P193"><text:span text:style-name="T32">Plan de acción:</text:span><text:span text:style-name="T55"> </text:span><text:span text:style-name="T58">- </text:span><text:span text:style-name="T62">Elaboración del Convenio.</text:span></text:p>
      <text:p text:style-name="P158"><text:tab/><text:tab/> <text:s/>- Gastos inherentes a la actividad.</text:p>
      <text:p text:style-name="P158"><text:tab/><text:tab/> <text:s/>- Supervisión de la justificación del cumplimiento de los objetivos descritos en el Convenio.</text:p>
      <text:p text:style-name="P158"><text:tab/><text:tab/> <text:s/>- Abono de la subvención. </text:p>
      <text:p text:style-name="P44"><text:tab/><text:tab/></text:p>
      <text:p text:style-name="P205"><text:span text:style-name="T32">Indicadores: </text:span><text:span text:style-name="T55">-</text:span><text:span text:style-name="T62"> </text:span><text:span text:style-name="T72">Número de estudiantes beneficiados de esta colaboración</text:span><text:span text:style-name="T64">.</text:span></text:p>
      <text:p text:style-name="P205"><text:span text:style-name="T64"><text:tab/> <text:s text:c="9"/></text:span><text:span text:style-name="T55"><text:s/></text:span></text:p>
      <text:p text:style-name="P70">Aplicación Presupuestaria:</text:p>
      <text:p text:style-name="P52"/>
      <table:table table:name="Tabla6" table:style-name="Tabla6">
        <table:table-column table:style-name="Tabla6.A"/>
        <table:table-column table:style-name="Tabla6.B"/>
        <table:table-column table:style-name="Tabla6.C"/>
        <table:table-row table:style-name="Tabla6.1">
          <table:table-cell table:style-name="Tabla6.A1" office:value-type="string">
            <text:p text:style-name="P344">Aplicación</text:p>
          </table:table-cell>
          <table:table-cell table:style-name="Tabla6.A1" office:value-type="string">
            <text:p text:style-name="P345">Entidad</text:p>
          </table:table-cell>
          <table:table-cell table:style-name="Tabla6.C1" office:value-type="string">
            <text:p text:style-name="P345">Importe</text:p>
          </table:table-cell>
        </table:table-row>
        <table:table-row table:style-name="Tabla6.1">
          <table:table-cell table:style-name="Tabla6.A2" office:value-type="string">
            <text:p text:style-name="P346">241.452.00</text:p>
          </table:table-cell>
          <table:table-cell table:style-name="Tabla6.B2" office:value-type="string">
            <text:p text:style-name="P347">FUNDACIÓN CANARIA UNIVERSITARIA DE LAS PALMAS</text:p>
          </table:table-cell>
          <table:table-cell table:style-name="Tabla6.C2" office:value-type="currency" office:currency="EUR" office:value="16000">
            <text:p text:style-name="P348">16.000,00 €</text:p>
          </table:table-cell>
        </table:table-row>
      </table:table>
      <text:p text:style-name="P176"/>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177"/>
      <text:p text:style-name="P310"><text:soft-page-break/><text:span text:style-name="T158">LÍNEA ESTRATÉGICA 6: </text:span><text:s/><text:span text:style-name="T158">AGRICULTURA, PESCA Y MEDIO AMBIENTE</text:span></text:p>
      <text:p text:style-name="P310"/>
      <text:p text:style-name="P169"><text:span text:style-name="T175">6.1.- </text:span>Línea de Subvención: AGENCIA CANARIA DE PROTECCIÓN DEL MEDIO NATURAL</text:p>
      <text:p text:style-name="P170"/>
      <text:p text:style-name="P249"><text:span text:style-name="T51">Centro Gestor: </text:span><text:span text:style-name="T72">Servicio de Presidencia.</text:span></text:p>
      <text:p text:style-name="P86"/>
      <text:p text:style-name="P32">Sectores a los que se dirigen las ayudas:<text:span text:style-name="T16"> </text:span><text:span text:style-name="T17">AGENCIA CANARIA DE PROTECCIÓN DEL MEDIO NATURAL</text:span></text:p>
      <text:p text:style-name="P249"/>
      <text:p text:style-name="P249"><text:span text:style-name="T39">Denominación:</text:span><text:span text:style-name="T69"> </text:span><text:span text:style-name="T72">AGENCIA CANARIA DE PROTECCIÓN DEL MEDIO NATURAL</text:span><text:span text:style-name="T71">– </text:span><text:span text:style-name="T72">Ordenación de los recursos naturales</text:span><text:span text:style-name="T159">, territorial y urbanística.</text:span></text:p>
      <text:p text:style-name="P249"/>
      <text:p text:style-name="P249"><text:span text:style-name="T39">Objetivos y efectos </text:span><text:span text:style-name="T45">que se pretenden con su aplicación</text:span><text:span text:style-name="T39">: </text:span><text:span text:style-name="T163">Colaborar con la Agencia Canaria de Protección del Medio Natural, </text:span><text:span text:style-name="T164">en </text:span><text:span text:style-name="T165">el trabajo que viene realizando dentro de este municipio de</text:span><text:span text:style-name="T164"> </text:span><text:span text:style-name="T163">inspección y sanción en materia medioambiental y de ordenación de los recursos naturales, territorial y urbanística; </text:span><text:span text:style-name="T165">así como para que continúen colaborando en su </text:span><text:span text:style-name="T163">asistencia </text:span><text:span text:style-name="T164">en</text:span><text:span text:style-name="T163"> materias medioambientales. </text:span></text:p>
      <text:p text:style-name="P249"/>
      <text:p text:style-name="P249"><text:span text:style-name="T46">Destinatarios: </text:span><text:span text:style-name="T72">AGENCIA CANARIA DE PROTECCIÓN DEL MEDIO NATURAL</text:span></text:p>
      <text:p text:style-name="P249"/>
      <text:p text:style-name="P249"><text:span text:style-name="T48">Modalidad de concesión:</text:span><text:span text:style-name="T57"> </text:span><text:span text:style-name="T43"><text:s/></text:span><text:span text:style-name="T70">Concesión directa. Subvención nominativa. </text:span><text:span text:style-name="T62">Convenio a suscribir con la entidad beneficiaria.</text:span><text:span text:style-name="T70"> </text:span></text:p>
      <text:p text:style-name="P71"/>
      <text:p text:style-name="P250"><text:span text:style-name="T39">Plazo </text:span><text:span text:style-name="T45">necesario para su consecución</text:span><text:span text:style-name="T39">: </text:span><text:span text:style-name="T55">Año 202</text:span><text:span text:style-name="T57">4</text:span></text:p>
      <text:p text:style-name="P121"/>
      <text:p text:style-name="P331"><text:span text:style-name="T39">Costes Previsibles: </text:span><text:span text:style-name="T32">15.000,00 €</text:span></text:p>
      <text:p text:style-name="P329"/>
      <text:p text:style-name="P331"><text:span text:style-name="T39">Financiación: </text:span><text:span text:style-name="T72">Fondos</text:span><text:span text:style-name="T32"> propios.</text:span></text:p>
      <text:p text:style-name="P251"/>
      <text:p text:style-name="P193"><text:span text:style-name="T32">Plan de acción:</text:span><text:span text:style-name="T55"> </text:span><text:span text:style-name="T58">- </text:span><text:span text:style-name="T62">Elaboración del Convenio.</text:span></text:p>
      <text:p text:style-name="P158"><text:tab/><text:tab/> <text:s/>- Gastos inherentes a la actividad.</text:p>
      <text:p text:style-name="P158"><text:tab/><text:tab/> <text:s/>- Supervisión de la justificación del cumplimiento de los objetivos descritos en el Convenio.</text:p>
      <text:p text:style-name="P158"><text:tab/><text:tab/> <text:s/>- Abono de la subvención. </text:p>
      <text:p text:style-name="P44"><text:tab/><text:tab/></text:p>
      <text:p text:style-name="P205"><text:span text:style-name="T32">Indicadores: </text:span><text:span text:style-name="T55">-</text:span><text:span text:style-name="T62"> </text:span><text:span text:style-name="T72">Número de sanciones efectuadas durante el año</text:span><text:span text:style-name="T64">.</text:span></text:p>
      <text:p text:style-name="P205"><text:span text:style-name="T64"><text:tab/> <text:s text:c="9"/>- </text:span><text:span text:style-name="T72">Número de asistencias en materia de medio ambiente realizadas.</text:span></text:p>
      <text:p text:style-name="P205"><text:span text:style-name="T18"><text:tab/> <text:s text:c="9"/></text:span><text:span text:style-name="T7"><text:s/></text:span></text:p>
      <text:p text:style-name="P263"/>
      <text:p text:style-name="P326">Aplicación Presupuestaria:<text:span text:style-name="T7"> </text:span></text:p>
      <text:p text:style-name="P327"/>
      <table:table table:name="Tabla19" table:style-name="Tabla19">
        <table:table-column table:style-name="Tabla19.A"/>
        <table:table-column table:style-name="Tabla19.B"/>
        <table:table-column table:style-name="Tabla19.C"/>
        <table:table-row table:style-name="Tabla19.1">
          <table:table-cell table:style-name="Tabla19.A1" office:value-type="string">
            <text:p text:style-name="P333">Aplicación</text:p>
          </table:table-cell>
          <table:table-cell table:style-name="Tabla19.A1" office:value-type="string">
            <text:p text:style-name="P335">Entidad</text:p>
          </table:table-cell>
          <table:table-cell table:style-name="Tabla19.C1" office:value-type="string">
            <text:p text:style-name="P335">Importe</text:p>
          </table:table-cell>
        </table:table-row>
        <table:table-row table:style-name="Tabla19.1">
          <table:table-cell table:style-name="Tabla19.A2" office:value-type="string">
            <text:p text:style-name="P337">941.451.00</text:p>
          </table:table-cell>
          <table:table-cell table:style-name="Tabla19.B2" office:value-type="string">
            <text:p text:style-name="P338">Agencia Canaria de Protección del Medio Natural</text:p>
          </table:table-cell>
          <table:table-cell table:style-name="Tabla19.C2" office:value-type="currency" office:currency="EUR" office:value="15000">
            <text:p text:style-name="P340">15.000,00 €</text:p>
          </table:table-cell>
        </table:table-row>
      </table:table>
      <text:p text:style-name="P327"/>
      <text:p text:style-name="P169"/>
      <text:p text:style-name="P169"><text:span text:style-name="T175">6.2.- </text:span>Línea de Subvención: Subvenciones destinadas a la adquisición de maquinaria – equipamiento agrícola.</text:p>
      <text:p text:style-name="P71"/>
      <text:p text:style-name="P249"><text:span text:style-name="T51">Centro Gestor: </text:span><text:span text:style-name="T72">Servicio de Agricultura.</text:span></text:p>
      <text:p text:style-name="P18"/>
      <text:p text:style-name="P32"><text:span text:style-name="T127">Sectores a los que se dirigen las ayudas: </text:span><text:span text:style-name="T17">Agricultura</text:span></text:p>
      <text:p text:style-name="P71"/>
      <text:p text:style-name="P249"><text:span text:style-name="T39">Denominación: </text:span><text:span text:style-name="T55">Convocatoria de subvenciones dirigidas a </text:span><text:span text:style-name="T72">la adquisición de maquinaria – equipamiento agrícola</text:span><text:span text:style-name="T32">. </text:span></text:p>
      <text:p text:style-name="P122"/>
      <text:p text:style-name="P267"><text:span text:style-name="T53">Objetivos y efectos </text:span><text:span text:style-name="T54">que se pretenden con su aplicación</text:span><text:span text:style-name="T53">: </text:span><text:span text:style-name="T104">Colaborar con los gastos </text:span><text:span text:style-name="T106">de los agricultores de este municipio de Mogán en</text:span><text:span text:style-name="T104"> la adquisición de maquinarias y equipamiento agrícola necesarias para </text:span><text:span text:style-name="T105">facilitar las labores agrícolas de </text:span><text:span text:style-name="T106">sus</text:span><text:span text:style-name="T138"> pequeñas explotaciones.</text:span></text:p>
      <text:p text:style-name="P267"/>
      <text:p text:style-name="P215"><text:span text:style-name="T138">Destinatarios: </text:span><text:span text:style-name="T137">Agricultores </text:span><text:span text:style-name="T83">residentes en el municipio de Mogán que cumplan con los requisitos establecidos en las bases reguladoras de estas subvenciones.</text:span></text:p>
      <text:p text:style-name="P122"/>
      <text:p text:style-name="P253"><text:span text:style-name="T41">Modalidad</text:span><text:span text:style-name="T40"> de concesión: </text:span><text:span text:style-name="T55">C</text:span><text:span text:style-name="T59">onvocatoria</text:span><text:span text:style-name="T55"> de concurrencia competitiva.</text:span></text:p>
      <text:p text:style-name="P251"/>
      <text:p text:style-name="P254"><text:span text:style-name="T40">Plazo </text:span><text:span text:style-name="T41">necesario para su ejecución</text:span><text:span text:style-name="T40">:</text:span><text:span text:style-name="T55"> </text:span><text:span text:style-name="T65">Año 2024</text:span></text:p>
      <text:p text:style-name="P121"><text:soft-page-break/></text:p>
      <text:p text:style-name="P249"><text:span text:style-name="T39">Costes: </text:span><text:span text:style-name="T55">11</text:span><text:span text:style-name="T32">.000,00 €</text:span></text:p>
      <text:p text:style-name="P121"/>
      <text:p text:style-name="P249"><text:span text:style-name="T39">Financiación: </text:span><text:span text:style-name="T32">Recursos propios.</text:span></text:p>
      <text:p text:style-name="P254"/>
      <text:p text:style-name="P194"><text:span text:style-name="T32">Plan de acción:</text:span><text:span text:style-name="T55"> </text:span><text:span text:style-name="T58">La figura jurídica que se utilizará será la convocatoria de concurrencia competitiva,</text:span></text:p>
      <text:p text:style-name="P151">determinándose en la convocatoria las fechas de ejecución, así como su justificación y las formas y plazo de abono y todo ello según lo dispuesto en la Ley 38/2003 de 17 de noviembre General de Subvenciones y su reglamento.</text:p>
      <text:p text:style-name="P45"><text:tab/><text:tab/></text:p>
      <text:p text:style-name="P206"><text:span text:style-name="T32">Indicadores: </text:span><text:span text:style-name="T55">- Número de</text:span><text:span text:style-name="T59"> </text:span><text:span text:style-name="T65">ayudas concedidas.</text:span></text:p>
      <text:p text:style-name="P122"/>
      <text:p text:style-name="P72">Aplicación Presupuestaria: </text:p>
      <text:p text:style-name="P171"/>
      <table:table table:name="Tabla17" table:style-name="Tabla17">
        <table:table-column table:style-name="Tabla17.A"/>
        <table:table-column table:style-name="Tabla17.B"/>
        <table:table-column table:style-name="Tabla17.C"/>
        <table:table-row table:style-name="Tabla17.1">
          <table:table-cell table:style-name="Tabla17.A1" office:value-type="string">
            <text:p text:style-name="P334">Aplicación</text:p>
          </table:table-cell>
          <table:table-cell table:style-name="Tabla17.A1" office:value-type="string">
            <text:p text:style-name="P336">Entidad</text:p>
          </table:table-cell>
          <table:table-cell table:style-name="Tabla17.C1" office:value-type="string">
            <text:p text:style-name="P336">Importe</text:p>
          </table:table-cell>
        </table:table-row>
        <table:table-row table:style-name="Tabla17.1">
          <table:table-cell table:style-name="Tabla17.A2" office:value-type="string">
            <text:p text:style-name="P339"><text:span text:style-name="T178">410.780</text:span>.00</text:p>
          </table:table-cell>
          <table:table-cell table:style-name="Tabla17.B2" office:value-type="string">
            <text:p text:style-name="P342"><text:s text:c="18"/>Maquinaria – Equipamiento agrícola </text:p>
          </table:table-cell>
          <table:table-cell table:style-name="Tabla17.C2" office:value-type="currency" office:currency="EUR" office:value="11000">
            <text:p text:style-name="P341">1<text:span text:style-name="T178">1</text:span>.000,00 €</text:p>
          </table:table-cell>
        </table:table-row>
      </table:table>
      <text:p text:style-name="P76"/>
      <text:p text:style-name="P249"/>
      <text:p text:style-name="P123"/>
      <text:p text:style-name="P252"/>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4"/>
      <text:p text:style-name="P263"/>
      <text:p text:style-name="P263"/>
      <text:p text:style-name="P263"/>
      <text:p text:style-name="P263"/>
      <text:p text:style-name="P263"/>
      <text:p text:style-name="P263"/>
      <text:p text:style-name="P263"/>
      <text:p text:style-name="P263"/>
      <text:p text:style-name="P263"/>
      <text:p text:style-name="P263"/>
      <text:p text:style-name="P263"/>
      <text:p text:style-name="P263"/>
      <text:p text:style-name="P263"/>
      <text:p text:style-name="P263"/>
      <text:p text:style-name="P263"/>
      <text:p text:style-name="P313"><text:soft-page-break/><text:span text:style-name="T97">LÍNEA ESTRATÉGICA 7: </text:span><text:span text:style-name="T96">PROMOCIÓN TURÍSTICA.</text:span></text:p>
      <text:p text:style-name="P308"/>
      <text:p text:style-name="P49"><text:span text:style-name="T131">7.1.- </text:span><text:span text:style-name="T130">Línea de Subvención: </text:span><text:span text:style-name="T128">C</text:span><text:span text:style-name="T130">ONSORCIO DE EMERGENCIAS DE GRAN CANARIA</text:span></text:p>
      <text:p text:style-name="P52"/>
      <text:p text:style-name="P255"><text:span text:style-name="T51">Centro Gestor: </text:span><text:span text:style-name="T72">Servicio de Presidencia.</text:span></text:p>
      <text:p text:style-name="P87"/>
      <text:p text:style-name="P33">Sectores a los que se dirigen las ayudas:<text:span text:style-name="T16"> </text:span><text:span text:style-name="T19">CONSORCIO DE EMERGENCIAS DE GRAN CANARIA.</text:span></text:p>
      <text:p text:style-name="P255"/>
      <text:p text:style-name="P255"><text:span text:style-name="T39">Denominación:</text:span><text:span text:style-name="T69"> </text:span><text:span text:style-name="T73">CONSORCIO DE EMERGENCIAS DE GRAN CANARIA </text:span><text:span text:style-name="T71">– </text:span><text:span text:style-name="T160">Asistencia en casos de emergencias.</text:span></text:p>
      <text:p text:style-name="P255"/>
      <text:p text:style-name="P255"><text:span text:style-name="T39">Objetivos y efectos </text:span><text:span text:style-name="T45">que se pretenden con su aplicación</text:span><text:span text:style-name="T39">: </text:span><text:span text:style-name="T161">Colaborar con el Consorcio de Emergencias de Gran Canaria, a los efectos de </text:span><text:span text:style-name="T165">que continúen llevando a cabo la p</text:span><text:span text:style-name="T161">rotección y asistencia en caso de emergencias al mejor nivel </text:span><text:span text:style-name="T165">dentro de este municipio de Mogán.</text:span><text:span text:style-name="T161"> </text:span></text:p>
      <text:p text:style-name="P255"/>
      <text:p text:style-name="P255"><text:span text:style-name="T46">Destinatarios: </text:span><text:span text:style-name="T73">CONSORCIO DE EMERGENCIAS DE GRAN CANARIA.</text:span></text:p>
      <text:p text:style-name="P255"/>
      <text:p text:style-name="P255"><text:span text:style-name="T48">Modalidad de concesión:</text:span><text:span text:style-name="T57"> </text:span><text:span text:style-name="T43"><text:s/></text:span><text:span text:style-name="T70">Concesión directa. Subvención nominativa. </text:span><text:span text:style-name="T62">Convenio a suscribir con la entidad beneficiaria.</text:span><text:span text:style-name="T70"> </text:span></text:p>
      <text:p text:style-name="P74"/>
      <text:p text:style-name="P256"><text:span text:style-name="T39">Plazo </text:span><text:span text:style-name="T45">necesario para su consecución</text:span><text:span text:style-name="T39">: </text:span><text:span text:style-name="T55">Año 202</text:span><text:span text:style-name="T57">4</text:span></text:p>
      <text:p text:style-name="P125"/>
      <text:p text:style-name="P332"><text:span text:style-name="T39">Costes Previsibles: </text:span><text:span text:style-name="T73">410.000</text:span><text:span text:style-name="T32">,00 €</text:span></text:p>
      <text:p text:style-name="P330"/>
      <text:p text:style-name="P332"><text:span text:style-name="T39">Financiación: </text:span><text:span text:style-name="T72">Fondos</text:span><text:span text:style-name="T32"> propios.</text:span></text:p>
      <text:p text:style-name="P258"/>
      <text:p text:style-name="P195"><text:span text:style-name="T32">Plan de acción:</text:span><text:span text:style-name="T55"> </text:span><text:span text:style-name="T58">- </text:span><text:span text:style-name="T62">Elaboración del Convenio.</text:span></text:p>
      <text:p text:style-name="P159"><text:tab/><text:tab/> <text:s/>- Gastos inherentes a la actividad.</text:p>
      <text:p text:style-name="P159"><text:tab/><text:tab/> <text:s/>- Supervisión de la justificación del cumplimiento de los objetivos descritos en el Convenio.</text:p>
      <text:p text:style-name="P159"><text:tab/><text:tab/> <text:s/>- Abono de la subvención. </text:p>
      <text:p text:style-name="P46"><text:tab/><text:tab/></text:p>
      <text:p text:style-name="P207"><text:span text:style-name="T32">Indicadores: </text:span><text:span text:style-name="T55">-</text:span><text:span text:style-name="T62"> </text:span><text:span text:style-name="T72">Número de </text:span><text:span text:style-name="T73">actuaciones realizadas </text:span><text:span text:style-name="T72">durante el año</text:span><text:span text:style-name="T64">.</text:span></text:p>
      <text:p text:style-name="P163"><text:tab/> <text:s text:c="5"/></text:p>
      <text:p text:style-name="P49">Aplicación Presupuestaria: </text:p>
      <text:p text:style-name="P52"/>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293">Aplicación</text:p>
          </table:table-cell>
          <table:table-cell table:style-name="Tabla7.A1" office:value-type="string">
            <text:p text:style-name="P297">Entidad</text:p>
          </table:table-cell>
          <table:table-cell table:style-name="Tabla7.C1" office:value-type="string">
            <text:p text:style-name="P297">Importe</text:p>
          </table:table-cell>
        </table:table-row>
        <table:table-row table:style-name="Tabla7.1">
          <table:table-cell table:style-name="Tabla7.A2" office:value-type="string">
            <text:p text:style-name="P272">136.466.00</text:p>
          </table:table-cell>
          <table:table-cell table:style-name="Tabla7.B2" office:value-type="string">
            <text:p text:style-name="P276">Consorcio Emergencias Gran Canaria </text:p>
          </table:table-cell>
          <table:table-cell table:style-name="Tabla7.C2" office:value-type="currency" office:currency="EUR" office:value="410000">
            <text:p text:style-name="P282">410.000,00 €</text:p>
          </table:table-cell>
        </table:table-row>
      </table:table>
      <text:p text:style-name="P52"/>
      <text:p text:style-name="P52"/>
      <text:p text:style-name="P95"><text:span text:style-name="T175">7.2.- </text:span><text:span text:style-name="T167">Línea de Subvención</text:span>- Asociación de Municipios Turísticos de Canarias</text:p>
      <text:p text:style-name="P52"/>
      <text:p text:style-name="P255"><text:span text:style-name="T51">Centro Gestor: </text:span><text:span text:style-name="T72">Servicio de Presidencia.</text:span></text:p>
      <text:p text:style-name="P87"/>
      <text:p text:style-name="P33">Sectores a los que se dirigen las ayudas:<text:span text:style-name="T16"> </text:span><text:span text:style-name="T19">ASOCIACIÓN DE MUNICIPIOS TURÍSTICOS DE CANARIAS.</text:span></text:p>
      <text:p text:style-name="P255"/>
      <text:p text:style-name="P255"><text:span text:style-name="T39">Denominación:</text:span><text:span text:style-name="T69"> </text:span><text:span text:style-name="T71"><text:s/></text:span><text:span text:style-name="T73">ASOCIACIÓN DE MUNICIPIOS TURÍSTICOS DE CANARIAS. </text:span><text:span text:style-name="T71">–</text:span><text:span text:style-name="T160"> Promoción Turística del municipio de Mogán.</text:span></text:p>
      <text:p text:style-name="P255"/>
      <text:p text:style-name="P255"><text:span text:style-name="T39">Objetivos y efectos </text:span><text:span text:style-name="T45">que se pretenden con su aplicación</text:span><text:span text:style-name="T39">: </text:span><text:span text:style-name="T161">Colaborar con la Asociación de Municipios Turísticos de Canarias (ATM Canarias) con el objeto de intensificar la promoción y desarrollo de nuevos conocimientos y avances orientados a mejorar el producto y el destino turístico, así como ofrecer servicios públicos más eficientes </text:span><text:span text:style-name="T162">y</text:span><text:span text:style-name="T161"> promover la formación y cualificación del empleo en el ámbito turístico, para adaptarlo a la realidad del sector. </text:span></text:p>
      <text:p text:style-name="P255"/>
      <text:p text:style-name="P255"><text:span text:style-name="T46">Destinatarios: </text:span><text:span text:style-name="T73"><text:s/>ASOCIACIÓN DE MUNICIPIOS TURÍSTICOS DE CANARIAS</text:span></text:p>
      <text:p text:style-name="P255"/>
      <text:p text:style-name="P255"><text:span text:style-name="T48">Modalidad de concesión:</text:span><text:span text:style-name="T57"> </text:span><text:span text:style-name="T43"><text:s/></text:span><text:span text:style-name="T70">Concesión directa. Subvención nominativa. </text:span><text:span text:style-name="T62">Convenio a suscribir con la entidad beneficiaria.</text:span><text:span text:style-name="T70"> </text:span></text:p>
      <text:p text:style-name="P74"/>
      <text:p text:style-name="P256"><text:span text:style-name="T39">Plazo </text:span><text:span text:style-name="T45">necesario para su consecución</text:span><text:span text:style-name="T39">: </text:span><text:span text:style-name="T55">Año 202</text:span><text:span text:style-name="T57">4</text:span></text:p>
      <text:p text:style-name="P125"/>
      <text:p text:style-name="P332"><text:span text:style-name="T39">Costes Previsibles: </text:span><text:span text:style-name="T73">1</text:span><text:span text:style-name="T79">5</text:span><text:span text:style-name="T73">.000</text:span><text:span text:style-name="T32">,00 €</text:span></text:p>
      <text:p text:style-name="P330"><text:soft-page-break/></text:p>
      <text:p text:style-name="P332"><text:span text:style-name="T39">Financiación: </text:span><text:span text:style-name="T72">Fondos</text:span><text:span text:style-name="T32"> propios.</text:span></text:p>
      <text:p text:style-name="P258"/>
      <text:p text:style-name="P195"><text:span text:style-name="T32">Plan de acción:</text:span><text:span text:style-name="T55"> </text:span><text:span text:style-name="T58">- </text:span><text:span text:style-name="T62">Elaboración del Convenio.</text:span></text:p>
      <text:p text:style-name="P159"><text:tab/><text:tab/> <text:s/>- Gastos inherentes a la actividad.</text:p>
      <text:p text:style-name="P159"><text:tab/><text:tab/> <text:s/>- Supervisión de la justificación del cumplimiento de los objetivos descritos en el Convenio.</text:p>
      <text:p text:style-name="P159"><text:tab/><text:tab/> <text:s/>- Abono de la subvención. </text:p>
      <text:p text:style-name="P46"><text:tab/><text:tab/></text:p>
      <text:p text:style-name="P207"><text:span text:style-name="T32">Indicadores: </text:span><text:span text:style-name="T55">-</text:span><text:span text:style-name="T62"> </text:span><text:span text:style-name="T72">Número de </text:span><text:span text:style-name="T73">actuaciones realizadas </text:span><text:span text:style-name="T72">durante el año</text:span><text:span text:style-name="T64">.</text:span></text:p>
      <text:p text:style-name="P105"/>
      <text:p text:style-name="P49">Aplicación Presupuestaria: </text:p>
      <text:p text:style-name="P49"/>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293">Aplicación</text:p>
          </table:table-cell>
          <table:table-cell table:style-name="Tabla5.A1" office:value-type="string">
            <text:p text:style-name="P297">Entidad</text:p>
          </table:table-cell>
          <table:table-cell table:style-name="Tabla5.C1" office:value-type="string">
            <text:p text:style-name="P297">Importe</text:p>
          </table:table-cell>
        </table:table-row>
        <table:table-row table:style-name="Tabla5.1">
          <table:table-cell table:style-name="Tabla5.A2" office:value-type="string">
            <text:p text:style-name="P277">432.466.00</text:p>
          </table:table-cell>
          <table:table-cell table:style-name="Tabla5.B2" office:value-type="string">
            <text:p text:style-name="P276">Asociación de Municipios Turísticos de Canarias</text:p>
          </table:table-cell>
          <table:table-cell table:style-name="Tabla5.C2" office:value-type="currency" office:currency="EUR" office:value="15000">
            <text:p text:style-name="P282">1<text:span text:style-name="T177">5</text:span>.000,00 €</text:p>
          </table:table-cell>
        </table:table-row>
      </table:table>
      <text:p text:style-name="P49"/>
      <text:p text:style-name="P49"/>
      <text:p text:style-name="P95"/>
      <text:p text:style-name="P328"/>
      <text:p text:style-name="P49"/>
      <text:p text:style-name="P311"><text:span text:style-name="T26">LÍNEA ESTRATÉGICA 8:</text:span><text:span text:style-name="T22"> <text:s/>OTRAS SUBVENCIONES.</text:span></text:p>
      <text:p text:style-name="P49"/>
      <text:p text:style-name="P104"><text:span text:style-name="T175">8.- </text:span>Línea de Subvención: Subvención Grupos Políticos </text:p>
      <text:p text:style-name="P100"/>
      <text:p text:style-name="P255"><text:span text:style-name="T5">Centro Gestor: </text:span><text:span text:style-name="T17">Servicio de Presidencia.</text:span></text:p>
      <text:p text:style-name="P255"/>
      <text:p text:style-name="P33">Sectores a los que se dirigen las ayudas:<text:span text:style-name="T16"> </text:span><text:span text:style-name="T19">Grupos políticos del municipio de Mogán.</text:span></text:p>
      <text:p text:style-name="P255"/>
      <text:p text:style-name="P259"><text:span text:style-name="T39">Denominación:</text:span><text:span text:style-name="T69"> </text:span><text:span text:style-name="T71"><text:s/></text:span><text:span text:style-name="T57">Colaboración con los </text:span><text:span text:style-name="T74">gastos de mantenimiento de los grupos políticos </text:span><text:span text:style-name="T57">del municipio </text:span><text:span text:style-name="T74">de Mogán.</text:span></text:p>
      <text:p text:style-name="P255"/>
      <text:p text:style-name="P259"><text:span text:style-name="T44">Objetivos y efectos </text:span><text:span text:style-name="T42">que se pretenden con su aplicación</text:span><text:span text:style-name="T44">: </text:span><text:span text:style-name="T72">Colaborar con los gastos de los grupos políticos recogidos en la Base </text:span><text:span text:style-name="T81">Disposición Adicional 17ª de las Bases de Ejecución del Presupuesto </text:span><text:span text:style-name="T82">(BEP)</text:span></text:p>
      <text:p text:style-name="P259"/>
      <text:p text:style-name="P259"><text:span text:style-name="T46">Destinatarios: </text:span><text:span text:style-name="T73"><text:s/></text:span><text:span text:style-name="T74">Grupos Políticos del municipio de Mogán.</text:span></text:p>
      <text:p text:style-name="P259"/>
      <text:p text:style-name="P259"><text:span text:style-name="T48">Modalidad de concesión:</text:span><text:span text:style-name="T57"> </text:span><text:span text:style-name="T43"><text:s/></text:span><text:span text:style-name="T70"><text:s/></text:span><text:span text:style-name="T68">Concesión directa según </text:span><text:span text:style-name="T74">BEP</text:span></text:p>
      <text:p text:style-name="P108"/>
      <text:p text:style-name="P255"><text:span text:style-name="T39">Plazo </text:span><text:span text:style-name="T45">necesario para su consecución</text:span><text:span text:style-name="T39">: </text:span><text:span text:style-name="T55">Año 202</text:span><text:span text:style-name="T57">4</text:span></text:p>
      <text:p text:style-name="P125"/>
      <text:p text:style-name="P332"><text:span text:style-name="T39">Costes Previsibles: </text:span><text:span text:style-name="T73">1</text:span><text:span text:style-name="T75">0</text:span><text:span text:style-name="T73">.</text:span><text:span text:style-name="T75">920</text:span><text:span text:style-name="T32">,00 €</text:span></text:p>
      <text:p text:style-name="P330"/>
      <text:p text:style-name="P332"><text:span text:style-name="T39">Financiación: </text:span><text:span text:style-name="T72">Fondos</text:span><text:span text:style-name="T32"> propios.</text:span></text:p>
      <text:p text:style-name="P258"/>
      <text:p text:style-name="P195"><text:span text:style-name="T32">Plan de acción:</text:span><text:span text:style-name="T55"> </text:span><text:span text:style-name="T58">- </text:span><text:span text:style-name="T76">Abono de la subvención.</text:span></text:p>
      <text:p text:style-name="P46"><text:tab/><text:tab/></text:p>
      <text:p text:style-name="P207"><text:span text:style-name="T32">Indicadores: </text:span><text:span text:style-name="T55">-</text:span><text:span text:style-name="T62"> </text:span><text:span text:style-name="T76">No procede para esta línea.</text:span></text:p>
      <text:p text:style-name="P126"/>
      <text:p text:style-name="P75">Aplicación Presupuestaria: </text:p>
      <text:p text:style-name="P75"/>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295">Aplicación</text:p>
          </table:table-cell>
          <table:table-cell table:style-name="Tabla10.A1" office:value-type="string">
            <text:p text:style-name="P299">Entidad</text:p>
          </table:table-cell>
          <table:table-cell table:style-name="Tabla10.C1" office:value-type="string">
            <text:p text:style-name="P299">Importe</text:p>
          </table:table-cell>
        </table:table-row>
        <table:table-row table:style-name="Tabla10.1">
          <table:table-cell table:style-name="Tabla10.A2" office:value-type="string">
            <text:p text:style-name="P278"><text:span text:style-name="T168">91</text:span>2.4<text:span text:style-name="T168">80</text:span>.00</text:p>
          </table:table-cell>
          <table:table-cell table:style-name="Tabla10.B2" office:value-type="string">
            <text:p text:style-name="P286">Grupos Políticos según BEP</text:p>
          </table:table-cell>
          <table:table-cell table:style-name="Tabla10.C2" office:value-type="currency" office:currency="EUR" office:value="10920">
            <text:p text:style-name="P284"><text:span text:style-name="T168">10</text:span>.<text:span text:style-name="T168">92</text:span>0,00 €</text:p>
          </table:table-cell>
        </table:table-row>
      </table:table>
      <text:p text:style-name="P35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swiss" style:font-pitch="variable"/>
    <style:font-face style:name="Arial Unicode MS1" svg:font-family="'Arial Unicode MS'" style:font-family-generic="system" style:font-pitch="variable"/>
    <style:font-face style:name="Arial1" svg:font-family="Arial" style:font-family-generic="system" style:font-pitch="variable"/>
    <style:font-face style:name="Arial2" svg:font-family="Arial, Arial" style:font-family-generic="swiss"/>
    <style:font-face style:name="ArialMT" svg:font-family="ArialMT" style:font-family-generic="roman" style:font-pitch="variable"/>
    <style:font-face style:name="Century Gothic" svg:font-family="'Century Gothic'" style:font-family-generic="swiss"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ystem" style:font-pitch="variable"/>
    <style:font-face style:name="Footlight MT Light" svg:font-family="'Footlight MT Light'" style:font-family-generic="roman" style:font-pitch="variable"/>
    <style:font-face style:name="Mangal" svg:font-family="Mangal" style:font-pitch="variable"/>
    <style:font-face style:name="Mangal1" svg:font-family="Mangal" style:font-family-generic="system" style:font-pitch="variable"/>
    <style:font-face style:name="Microsoft Sans Serif" svg:font-family="'Microsoft Sans Serif'" style:font-family-generic="swiss"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imSun1" svg:font-family="SimSun, 'Arial Unicode MS'" style:font-pitch="variable"/>
    <style:font-face style:name="Symbol" svg:font-family="Symbol" style:font-family-generic="roman" style:font-pitch="variable" style:font-charset="x-symbol"/>
    <style:font-face style:name="Symbol1" svg:font-family="Symbol" style:font-family-generic="system" style:font-pitch="variable"/>
    <style:font-face style:name="Tahoma" svg:font-family="Tahoma" style:font-family-generic="swiss" style:font-pitch="variable"/>
    <style:font-face style:name="Times" svg:font-family="Times" style:font-family-generic="roman"/>
    <style:font-face style:name="Times New Roman" svg:font-family="'Times New Roman'" style:font-pitch="variable"/>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style:font-face style:name="Wingdings1" svg:font-family="Wingdings" style:font-family-generic="system" style:font-pitch="variable"/>
  </office:font-face-decls>
  <office:styles>
    <style:default-style style:family="graphic">
      <style:graphic-properties svg:stroke-color="#3465af"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1" fo:font-size="12pt" fo:language="es" fo:country="ES"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1" fo:font-size="12pt" fo:language="es" fo:country="ES"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loext:opacity="0%" style:font-name="Times New Roman1" fo:font-family="'Times New Roman'" style:font-family-generic="roman" style:font-pitch="variable" fo:font-size="12pt" fo:language="es" fo:country="ES" style:letter-kerning="true" style:font-name-asian="SimSun1" style:font-family-asian="SimSun, 'Arial Unicode MS'" style:font-pitch-asian="variable" style:font-size-asian="12pt" style:font-name-complex="Mangal" style:font-family-complex="Mangal"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rial Unicode MS1" style:font-family-asian="'Arial Unicode MS'"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List_20_Contents" style:display-name="List Contents" style:family="paragraph" style:parent-style-name="Standard" style:class="html">
      <style:paragraph-properties fo:margin-left="1cm" fo:margin-right="0cm" fo:margin-top="0cm" fo:margin-bottom="0cm" style:contextual-spacing="false" fo:text-indent="0cm" style:auto-text-indent="false"/>
    </style:style>
    <style:style style:name="Header_20_left" style:display-name="Header left"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Normal_20__28_Web_29_" style:display-name="Normal (Web)" style:family="paragraph" style:parent-style-name="Standard">
      <style:paragraph-properties fo:margin-left="0.931cm" fo:margin-right="0.125cm" fo:margin-top="0cm" fo:margin-bottom="0cm" style:contextual-spacing="false" fo:line-height="150%" fo:text-align="justify" style:justify-single-word="false" fo:text-indent="1.058cm" style:auto-text-indent="false"/>
      <style:text-properties style:font-name="Verdana2" fo:font-family="Verdana" style:font-family-generic="swiss" style:font-pitch="variable" style:font-name-complex="Arial" style:font-family-complex="Arial" style:font-family-generic-complex="swiss" style:font-pitch-complex="variable" style:font-size-complex="12pt"/>
    </style:style>
    <style:style style:name="Sangría_20_2_20_de_20_t._20_independiente" style:display-name="Sangría 2 de t. independiente" style:family="paragraph" style:parent-style-name="Standard">
      <style:paragraph-properties fo:margin-left="0cm" fo:margin-right="0cm" fo:margin-top="0cm" fo:margin-bottom="0cm" style:contextual-spacing="false" fo:text-align="justify" style:justify-single-word="false" fo:orphans="0" fo:widows="0" fo:text-indent="2cm" style:auto-text-indent="false" style:snap-to-layout-grid="false"/>
      <style:text-properties fo:font-size="12pt" style:font-size-asian="12pt"/>
    </style:style>
    <style:style style:name="Estilo2" style:family="paragraph" style:parent-style-name="Standard">
      <style:paragraph-properties fo:line-height="150%" fo:text-align="center" style:justify-single-word="false" fo:keep-with-next="always"/>
      <style:text-properties style:font-name="Verdana2" fo:font-family="Verdana" style:font-family-generic="swiss" style:font-pitch="variable" style:font-name-complex="Microsoft Sans Serif" style:font-family-complex="'Microsoft Sans Serif'" style:font-family-generic-complex="swiss" style:font-pitch-complex="variable" style:font-size-complex="12pt" style:font-weight-complex="bold"/>
    </style:style>
    <style:style style:name="Title" style:family="paragraph" style:parent-style-name="Standard" style:next-style-name="Subtitle" style:class="chapter">
      <style:paragraph-properties fo:text-align="center" style:justify-single-word="false"/>
      <style:text-properties fo:font-size="12pt" fo:language="es" fo:country="ES" fo:font-weight="bold" style:font-size-asian="12pt" style:font-weight-asian="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Text_20_body_20_indent" style:display-name="Text body indent" style:family="paragraph" style:parent-style-name="Standard" style:class="text">
      <style:paragraph-properties fo:margin-left="0cm" fo:margin-right="0cm" fo:line-height="150%" fo:text-align="justify" style:justify-single-word="false" fo:text-indent="1.27cm" style:auto-text-indent="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Heading_20_6" style:display-name="Heading 6" style:family="paragraph" style:parent-style-name="Standard" style:next-style-name="Standard" style:default-outline-level="6" style:class="text">
      <style:paragraph-properties fo:line-height="150%" fo:text-align="center" style:justify-single-word="false" fo:keep-with-next="always"/>
      <style:text-properties style:font-name="Verdana2" fo:font-family="Verdana" style:font-family-generic="swiss" style:font-pitch="variable" fo:font-size="10pt" fo:font-weight="bold" style:font-size-asian="10pt" style:font-weight-asian="bold" style:font-name-complex="Verdana2" style:font-family-complex="Verdana" style:font-family-generic-complex="swiss" style:font-pitch-complex="variable" style:font-weight-complex="bold"/>
    </style:style>
    <style:style style:name="Quotations" style:family="paragraph" style:parent-style-name="Standard" style:class="html">
      <style:paragraph-properties fo:margin-top="0.409cm" fo:margin-bottom="0.409cm" style:contextual-spacing="false"/>
      <style:text-properties fo:font-size="12pt" fo:language="zxx" fo:country="none" fo:font-style="italic" style:font-size-asian="12pt" style:language-asian="zxx" style:country-asian="none" style:font-style-asian="italic"/>
    </style:style>
    <style:style style:name="Heading_20_4" style:display-name="Heading 4" style:family="paragraph" style:parent-style-name="Heading" style:next-style-name="Text_20_body" style:default-outline-level="4" style:list-style-name="" style:class="text">
      <style:text-properties style:font-name="Times New Roman1" fo:font-family="'Times New Roman'" style:font-family-generic="roman" style:font-pitch="variable" fo:font-size="12pt" fo:font-weight="bold" style:font-name-asian="SimSun" style:font-family-asian="SimSun" style:font-family-generic-asian="system" style:font-pitch-asian="variable" style:font-size-asian="12pt" style:font-weight-asian="bold" style:font-name-complex="Mangal1" style:font-family-complex="Mangal" style:font-family-generic-complex="system" style:font-pitch-complex="variable" style:font-size-complex="12pt" style:font-weight-complex="bold"/>
    </style:style>
    <style:style style:name="LO-Normal" style:family="paragraph" style:default-outline-level="">
      <style:paragraph-properties fo:text-align="start" style:justify-single-word="false" fo:orphans="0" fo:widows="0" fo:hyphenation-ladder-count="no-limit" style:writing-mode="lr-tb"/>
      <style:text-properties fo:color="#000000" loext:opacity="100%" style:font-name="Times New Roman1" fo:font-family="'Times New Roman'" style:font-family-generic="roman" style:font-pitch="variable" fo:font-size="12pt" style:letter-kerning="true" style:font-name-asian="Mangal1" style:font-family-asian="Mangal" style:font-family-generic-asian="system" style:font-pitch-asian="variable" style:font-size-asian="12pt" style:language-asian="hi" style:country-asian="IN" style:font-name-complex="Times New Roman2" style:font-family-complex="'Times New Roman'" style:font-family-generic-complex="system" style:font-pitch-complex="variable" style:font-size-complex="12pt" style:language-complex="es" style:country-complex="ES" fo:hyphenate="false" fo:hyphenation-remain-char-count="2" fo:hyphenation-push-char-count="2" loext:hyphenation-no-caps="false" loext:hyphenation-no-last-word="false" loext:hyphenation-word-char-count="no-limit" loext:hyphenation-zone="no-limit"/>
    </style:style>
    <style:style style:name="Texto_20_independiente_20_21" style:display-name="Texto independiente 21" style:family="paragraph" style:parent-style-name="Standard" style:default-outline-level="">
      <style:paragraph-properties fo:text-align="start" style:justify-single-word="false" fo:orphans="2" fo:widows="2" fo:hyphenation-ladder-count="no-limit" style:writing-mode="lr-tb"/>
      <style:text-properties fo:color="#000000" loext:opacity="100%" style:font-name="Times New Roman1" fo:font-family="'Times New Roman'" style:font-family-generic="roman" style:font-pitch="variable" fo:font-size="12pt" fo:language="es" fo:country="ES" style:letter-kerning="true" style:font-name-asian="Mangal" style:font-family-asian="Mangal" style:font-pitch-asian="variable" style:font-size-asian="12pt" style:language-asian="hi" style:country-asian="IN" fo:hyphenate="false" fo:hyphenation-remain-char-count="2" fo:hyphenation-push-char-count="2" loext:hyphenation-no-caps="false" loext:hyphenation-no-last-word="false" loext:hyphenation-word-char-count="no-limit" loext:hyphenation-zone="no-limit"/>
    </style:style>
    <style:style style:name="Texto_20_independiente_20_2" style:display-name="Texto independiente 2" style:family="paragraph" style:parent-style-name="Standard" style:default-outline-level="">
      <style:paragraph-properties fo:text-align="justify" style:justify-single-word="false" fo:orphans="2" fo:widows="2" fo:hyphenation-ladder-count="no-limit" style:writing-mode="lr-tb"/>
      <style:text-properties fo:color="#000000" loext:opacity="100%" style:font-name="Verdana1" fo:font-family="Verdana" style:font-family-generic="roman" style:font-pitch="variable" fo:font-size="12pt" fo:language="es" fo:country="ES" style:letter-kerning="true" style:font-name-asian="Verdana" style:font-family-asian="Verdana" style:font-pitch-asian="variable" style:font-size-asian="12pt" style:language-asian="hi" style:country-asian="IN" fo:hyphenate="false" fo:hyphenation-remain-char-count="2" fo:hyphenation-push-char-count="2" loext:hyphenation-no-caps="false" loext:hyphenation-no-last-word="false" loext:hyphenation-word-char-count="no-limit" loext:hyphenation-zone="no-limit"/>
    </style:style>
    <style:style style:name="Sangría_20_3_20_de_20_t._20_independiente" style:display-name="Sangría 3 de t. independiente" style:family="paragraph" style:parent-style-name="Standard" style:default-outline-level="">
      <style:paragraph-properties fo:margin-left="0.499cm" fo:margin-right="0cm" fo:margin-top="0cm" fo:margin-bottom="0.212cm" style:contextual-spacing="false" fo:text-align="start" style:justify-single-word="false" fo:orphans="0" fo:widows="0" fo:hyphenation-ladder-count="no-limit" fo:text-indent="0cm" style:auto-text-indent="false" style:writing-mode="lr-tb"/>
      <style:text-properties fo:color="#000000" loext:opacity="100%" style:font-name="Courier New1" fo:font-family="'Courier New'" style:font-family-generic="roman" style:font-pitch="variable" fo:font-size="8pt" fo:language="es" fo:country="ES" style:letter-kerning="true" style:font-name-asian="Times New Roman" style:font-family-asian="'Times New Roman'" style:font-pitch-asian="variable" style:font-size-asian="8pt" style:language-asian="ar" style:country-asian="SA" fo:hyphenate="true" fo:hyphenation-remain-char-count="2" fo:hyphenation-push-char-count="2" loext:hyphenation-no-caps="false" loext:hyphenation-no-last-word="false" loext:hyphenation-word-char-count="no-limit" loext:hyphenation-zone="no-limit"/>
    </style:style>
    <style:style style:name="Default" style:family="paragraph" style:parent-style-name="Standard">
      <style:paragraph-properties fo:hyphenation-ladder-count="no-limit" style:text-autospace="none" style:writing-mode="lr-tb"/>
      <style:text-properties fo:color="#000000" loext:opacity="100%" style:font-name="Arial2" fo:font-family="Arial, Arial" style:font-family-generic="swiss" fo:language="es" fo:country="ES" style:letter-kerning="false" style:font-name-asian="Arial2" style:font-family-asian="Arial, Arial" style:font-family-generic-asian="swiss" style:font-name-complex="Arial2" style:font-family-complex="Arial, Arial" style:font-family-generic-complex="swiss" style:language-complex="hi" style:country-complex="IN" fo:hyphenate="false" fo:hyphenation-remain-char-count="2" fo:hyphenation-push-char-count="2" loext:hyphenation-no-caps="false" loext:hyphenation-no-last-word="false" loext:hyphenation-word-char-count="no-limit" loext:hyphenation-zone="no-limit"/>
    </style:style>
    <style:style style:name="Pa15" style:family="paragraph" style:parent-style-name="Default" style:next-style-name="Default">
      <style:paragraph-properties style:line-height-at-least="0.355cm" fo:text-align="start" style:justify-single-word="false"/>
      <style:text-properties style:use-window-font-color="true" loext:opacity="0%" style:font-name="Times New Roman1"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1" style:font-family-complex="Mangal" style:font-family-generic-complex="system" style:font-pitch-complex="variable" style:font-size-complex="12pt"/>
    </style:style>
    <style:style style:name="Pa13" style:family="paragraph" style:parent-style-name="Default" style:next-style-name="Default">
      <style:paragraph-properties style:line-height-at-least="0.355cm" fo:text-align="start" style:justify-single-word="false"/>
      <style:text-properties style:use-window-font-color="true" loext:opacity="0%" style:font-name="Times New Roman1" fo:font-family="'Times New Roman'" style:font-family-generic="roman" style:font-pitch="variable" fo:font-size="12pt" style:font-name-asian="Arial Unicode MS1" style:font-family-asian="'Arial Unicode MS'" style:font-family-generic-asian="system" style:font-pitch-asian="variable" style:font-size-asian="10.5pt" style:font-name-complex="Mangal1" style:font-family-complex="Mangal" style:font-family-generic-complex="system"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uente_20_de_20_párrafo_20_predeter.2" style:display-name="Fuente de párrafo predeter.2" style:family="text"/>
    <style:style style:name="Ref._20_de_20_comentario" style:display-name="Ref. de comentario" style:family="text">
      <style:text-properties fo:font-size="8pt" style:font-size-asian="8pt" style:font-size-complex="8pt"/>
    </style:style>
    <style:style style:name="WW8Num5z0" style:family="text">
      <style:text-properties fo:color="#000000" loext:opacity="100%" style:text-position="100% 100%" style:font-name="Times New Roman1" fo:font-family="'Times New Roman'" style:font-family-generic="roman" style:font-pitch="variable" fo:font-size="8pt" style:font-size-asian="8pt" style:font-name-complex="Times New Roman1" style:font-family-complex="'Times New Roman'" style:font-family-generic-complex="roman" style:font-pitch-complex="variable" style:font-size-complex="8pt"/>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6z0" style:family="text">
      <style:text-properties fo:color="#000000" loext:opacity="100%" fo:font-size="11pt" style:font-size-asian="11pt" style:font-size-complex="11pt"/>
    </style:style>
    <style:style style:name="WW8Num6z1" style:family="text"/>
    <style:style style:name="WW8Num7z0" style:family="text">
      <style:text-properties fo:color="#000000" loext:opacity="100%" fo:font-size="8pt" style:font-size-asian="8pt" style:font-size-complex="8pt"/>
    </style:style>
    <style:style style:name="WW8Num7z1" style:family="text"/>
    <style:style style:name="Numbering_20_Symbols" style:display-name="Numbering Symbols" style:family="text"/>
    <style:style style:name="WW8Num2z0" style:family="text">
      <style:text-properties style:font-name-complex="Arial" style:font-family-complex="Arial" style:font-family-generic-complex="swiss"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_5f_CharLFO2LVL1" style:display-name="WW_CharLFO2LVL1" style:family="text">
      <style:text-properties fo:font-size="10pt" style:font-size-asian="10pt"/>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ListLabel_20_1" style:display-name="ListLabel 1" style:family="text">
      <style:text-properties style:font-name-asian="Symbol1" style:font-family-asian="Symbol" style:font-family-generic-asian="system" style:font-pitch-asian="variable"/>
    </style:style>
    <style:style style:name="ListLabel_20_2" style:display-name="ListLabel 2" style:family="text">
      <style:text-properties style:font-name-asian="Courier New2" style:font-family-asian="'Courier New'" style:font-family-generic-asian="system" style:font-pitch-asian="variable"/>
    </style:style>
    <style:style style:name="ListLabel_20_3" style:display-name="ListLabel 3" style:family="text">
      <style:text-properties style:font-name-asian="Wingdings1" style:font-family-asian="Wingdings" style:font-family-generic-asian="system" style:font-pitch-asian="variable"/>
    </style:style>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5">
      <text:list-level-style-bullet text:level="1" text:style-name="WW8Num5z0" loext:num-list-format="%1%."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2" text:style-name="WW8Num5z1" loext:num-list-format="%2%."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3" text:style-name="WW8Num5z1" loext:num-list-format="%3%."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4" text:style-name="WW8Num5z0" loext:num-list-format="%4%."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5" text:style-name="WW8Num5z1" loext:num-list-format="%5%."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6" text:style-name="WW8Num5z1" loext:num-list-format="%6%."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7" text:style-name="WW8Num5z0" loext:num-list-format="%7%." style:num-suffix="." text:bullet-char="">
        <style:list-level-properties text:list-level-position-and-space-mode="label-alignment">
          <style:list-level-label-alignment text:label-followed-by="nothing"/>
        </style:list-level-properties>
        <style:text-properties style:font-name="Symbol"/>
      </text:list-level-style-bullet>
      <text:list-level-style-bullet text:level="8" text:style-name="WW8Num5z1" loext:num-list-format="%8%."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bullet text:level="9" text:style-name="WW8Num5z1" loext:num-list-format="%9%." style:num-suffix="." text:bullet-char="▪">
        <style:list-level-properties text:list-level-position-and-space-mode="label-alignment">
          <style:list-level-label-alignment text:label-followed-by="nothing"/>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Arial Unicode MS'"/>
      </text:list-level-style-bullet>
      <text:list-level-style-bullet text:level="3" text:style-name="WW8Num6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Arial Unicode MS'"/>
      </text:list-level-style-bullet>
      <text:list-level-style-bullet text:level="4" text:style-name="WW8Num6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Arial Unicode MS'"/>
      </text:list-level-style-bullet>
      <text:list-level-style-bullet text:level="6" text:style-name="WW8Num6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Arial Unicode MS'"/>
      </text:list-level-style-bullet>
      <text:list-level-style-bullet text:level="7" text:style-name="WW8Num6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Arial Unicode MS'"/>
      </text:list-level-style-bullet>
      <text:list-level-style-bullet text:level="9" text:style-name="WW8Num6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Arial Unicode MS'"/>
      </text:list-level-style-bullet>
      <text:list-level-style-bullet text:level="3" text:style-name="WW8Num7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Arial Unicode MS'"/>
      </text:list-level-style-bullet>
      <text:list-level-style-bullet text:level="4" text:style-name="WW8Num7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Arial Unicode MS'"/>
      </text:list-level-style-bullet>
      <text:list-level-style-bullet text:level="6" text:style-name="WW8Num7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Arial Unicode MS'"/>
      </text:list-level-style-bullet>
      <text:list-level-style-bullet text:level="7" text:style-name="WW8Num7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7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Arial Unicode MS'"/>
      </text:list-level-style-bullet>
      <text:list-level-style-bullet text:level="9" text:style-name="WW8Num7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2.667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2.921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3.175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3.429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3.683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3.937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4.191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4.445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4.69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fo:text-indent="-0.635cm" fo:margin-left="1.27cm"/>
        </style:list-level-properties>
      </text:list-level-style-number>
      <text:list-level-style-number text:level="2" text:style-name="ListLabel_20_2" loext:num-list-format="%2%" style:num-format="">
        <style:list-level-properties text:list-level-position-and-space-mode="label-alignment">
          <style:list-level-label-alignment text:label-followed-by="nothing" fo:text-indent="-0.635cm" fo:margin-left="1.905cm"/>
        </style:list-level-properties>
      </text:list-level-style-number>
      <text:list-level-style-number text:level="3" text:style-name="ListLabel_20_3" loext:num-list-format="%3%" style:num-format="">
        <style:list-level-properties text:list-level-position-and-space-mode="label-alignment">
          <style:list-level-label-alignment text:label-followed-by="nothing" fo:text-indent="-0.635cm" fo:margin-left="2.54cm"/>
        </style:list-level-properties>
      </text:list-level-style-number>
      <text:list-level-style-number text:level="4" loext:num-list-format="%4%" style:num-format="">
        <style:list-level-properties text:list-level-position-and-space-mode="label-alignment">
          <style:list-level-label-alignment text:label-followed-by="nothing" fo:text-indent="-0.635cm" fo:margin-left="3.175cm"/>
        </style:list-level-properties>
      </text:list-level-style-number>
      <text:list-level-style-number text:level="5" loext:num-list-format="%5%" style:num-format="">
        <style:list-level-properties text:list-level-position-and-space-mode="label-alignment">
          <style:list-level-label-alignment text:label-followed-by="nothing" fo:text-indent="-0.635cm" fo:margin-left="3.81cm"/>
        </style:list-level-properties>
      </text:list-level-style-number>
      <text:list-level-style-number text:level="6" loext:num-list-format="%6%" style:num-format="">
        <style:list-level-properties text:list-level-position-and-space-mode="label-alignment">
          <style:list-level-label-alignment text:label-followed-by="nothing" fo:text-indent="-0.635cm" fo:margin-left="4.445cm"/>
        </style:list-level-properties>
      </text:list-level-style-number>
      <text:list-level-style-number text:level="7" loext:num-list-format="%7%" style:num-format="">
        <style:list-level-properties text:list-level-position-and-space-mode="label-alignment">
          <style:list-level-label-alignment text:label-followed-by="nothing" fo:text-indent="-0.635cm" fo:margin-left="5.08cm"/>
        </style:list-level-properties>
      </text:list-level-style-number>
      <text:list-level-style-number text:level="8" loext:num-list-format="%8%" style:num-format="">
        <style:list-level-properties text:list-level-position-and-space-mode="label-alignment">
          <style:list-level-label-alignment text:label-followed-by="nothing" fo:text-indent="-0.635cm" fo:margin-left="5.715cm"/>
        </style:list-level-properties>
      </text:list-level-style-number>
      <text:list-level-style-number text:level="9" loext:num-list-format="%9%" style:num-format="">
        <style:list-level-properties text:list-level-position-and-space-mode="label-alignment">
          <style:list-level-label-alignment text:label-followed-by="nothing"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style:default-page-layout>
      <style:page-layout-properties style:writing-mode="lr-tb" style:layout-grid-standard-mode="true"/>
    </style:default-page-layout>
  </office:styles>
  <office:automatic-styles>
    <style:style style:name="MP1" style:family="paragraph" style:parent-style-name="Header">
      <style:text-properties fo:font-size="9pt" style:font-size-asian="9pt" style:font-size-complex="9pt"/>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background-color="#ffffff" style:background-transparency="0%" draw:fill="solid" draw:fill-color="#ffffff" draw:opacity="100%" fo:padding="0cm" fo:border="none" style:shadow="none" draw:shadow-opacity="100%"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fo:background-color="transparent"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style:style style:name="Mdp2" style:family="drawing-page">
      <style:drawing-page-properties draw:fill="none" draw:background-size="full" draw:fill-color="#729fcf"/>
    </style:style>
  </office:automatic-styles>
  <office:master-styles>
    <style:master-page style:name="Standard" style:page-layout-name="Mpm1" draw:style-name="Mdp1">
      <style:header>
        <text:p text:style-name="Header"><draw:frame draw:style-name="Mfr1" draw:name="gráficos2" text:anchor-type="char" svg:x="0.025cm" svg:y="-0.011cm" svg:width="4.322cm" svg:height="2.214cm" draw:z-index="13"><draw:image xlink:href="Pictures/1000000100000177000000C0F9D0B3CC65B98F13.png" xlink:type="simple" xlink:show="embed" xlink:actuate="onLoad" draw:mime-type="image/png"/></draw:frame></text:p>
        <text:p text:style-name="MP1"/>
        <text:p text:style-name="Header"/>
        <text:p text:style-name="Header"/>
        <text:p text:style-name="Header"/>
      </style:header>
      <style:header-left>
        <text:p text:style-name="Header_20_left"/>
      </style:header-left>
      <style:footer>
        <text:p text:style-name="MP2">Avda. de la Constitución, Nº 4 - 35140 <text:s/>Mogán - Las Palmas - Tel: 928 158 800 - Fax: 928 569 166 – CIF: P- 3501300-B</text:p>
      </style:footer>
      <style:footer-left>
        <text:p text:style-name="Footer"/>
      </style:footer-left>
    </style:master-page>
    <style:master-page style:name="Endnote" style:page-layout-name="Mpm2" draw:style-name="Mdp1"/>
    <style:master-page style:name="Left_20_Page" style:display-name="Left Page" style:page-layout-name="Mpm3" draw:style-name="Mdp2">
      <style:header>
        <text:p text:style-name="Header"/>
      </style:header>
      <style:footer>
        <text:p text:style-name="Footer"/>
      </style:footer>
    </style:master-page>
    <style:master-page style:name="Right_20_Page" style:display-name="Right Page" style:page-layout-name="Mpm4" draw:style-name="Mdp1"/>
    <style:master-page style:name="HTML"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5.0.3$Windows_X86_64 LibreOffice_project/c21113d003cd3efa8c53188764377a8272d9d6de</meta:generator>
    <dc:title>CIRCULAR</dc:title>
    <meta:creation-date>2015-04-21T10:30:30.57</meta:creation-date>
    <meta:editing-cycles>306</meta:editing-cycles>
    <meta:editing-duration>P2DT20H31M49S</meta:editing-duration>
    <dc:date>2023-10-10T12:59:17.167000000</dc:date>
    <meta:print-date>2018-01-11T13:15:58.63</meta:print-date>
    <meta:document-statistic meta:table-count="19" meta:image-count="2" meta:object-count="0" meta:page-count="28" meta:paragraph-count="812" meta:word-count="9121" meta:character-count="61527" meta:non-whitespace-character-count="5254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CIRCULAR" xlink:href="../../../dchao/AppData/Roaming/OpenOffice/4/user/template/Plantilla%20Ayuntamiento.ott" meta:date="2015-04-21T10:30:30.230000000"/>
  </office:meta>
</office:document-meta>
</file>