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loext="urn:org:documentfoundation:names:experimental:office:xmlns:loext:1.0" office:version="1.2">
  <office:scripts/>
  <office:font-face-decls>
    <style:font-face style:name="Arial3" svg:font-family="Arial"/>
    <style:font-face style:name="Arial1" svg:font-family="Arial1"/>
    <style:font-face style:name="Arial2" svg:font-family="Arial" style:font-family-generic="swiss"/>
    <style:font-face style:name="Arial" svg:font-family="Arial" style:font-family-generic="swiss" style:font-pitch="variable"/>
    <style:font-face style:name="Arial Black" svg:font-family="'Arial Black'" style:font-adornments="Norm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93cm"/>
    </style:style>
    <style:style style:name="co2" style:family="table-column">
      <style:table-column-properties fo:break-before="auto" style:column-width="2.217cm"/>
    </style:style>
    <style:style style:name="co3" style:family="table-column">
      <style:table-column-properties fo:break-before="auto" style:column-width="7.015cm"/>
    </style:style>
    <style:style style:name="co4" style:family="table-column">
      <style:table-column-properties fo:break-before="auto" style:column-width="10.283cm"/>
    </style:style>
    <style:style style:name="co5" style:family="table-column">
      <style:table-column-properties fo:break-before="auto" style:column-width="1.707cm"/>
    </style:style>
    <style:style style:name="co6" style:family="table-column">
      <style:table-column-properties fo:break-before="auto" style:column-width="3.491cm"/>
    </style:style>
    <style:style style:name="co7" style:family="table-column">
      <style:table-column-properties fo:break-before="auto" style:column-width="2.335cm"/>
    </style:style>
    <style:style style:name="co8" style:family="table-column">
      <style:table-column-properties fo:break-before="auto" style:column-width="2.986cm"/>
    </style:style>
    <style:style style:name="co9" style:family="table-column">
      <style:table-column-properties fo:break-before="auto" style:column-width="3.928cm"/>
    </style:style>
    <style:style style:name="co10" style:family="table-column">
      <style:table-column-properties fo:break-before="auto" style:column-width="4.143cm"/>
    </style:style>
    <style:style style:name="co11" style:family="table-column">
      <style:table-column-properties fo:break-before="auto" style:column-width="3.66cm"/>
    </style:style>
    <style:style style:name="co12" style:family="table-column">
      <style:table-column-properties fo:break-before="auto" style:column-width="2.879cm"/>
    </style:style>
    <style:style style:name="co13" style:family="table-column">
      <style:table-column-properties fo:break-before="auto" style:column-width="3.875cm"/>
    </style:style>
    <style:style style:name="co14" style:family="table-column">
      <style:table-column-properties fo:break-before="auto" style:column-width="3.283cm"/>
    </style:style>
    <style:style style:name="co15" style:family="table-column">
      <style:table-column-properties fo:break-before="auto" style:column-width="3.002cm"/>
    </style:style>
    <style:style style:name="co16" style:family="table-column">
      <style:table-column-properties fo:break-before="auto" style:column-width="3.814cm"/>
    </style:style>
    <style:style style:name="co17" style:family="table-column">
      <style:table-column-properties fo:break-before="auto" style:column-width="4.228cm"/>
    </style:style>
    <style:style style:name="co18" style:family="table-column">
      <style:table-column-properties fo:break-before="auto" style:column-width="3.524cm"/>
    </style:style>
    <style:style style:name="co19" style:family="table-column">
      <style:table-column-properties fo:break-before="auto" style:column-width="3.579cm"/>
    </style:style>
    <style:style style:name="co20" style:family="table-column">
      <style:table-column-properties fo:break-before="auto" style:column-width="3.552cm"/>
    </style:style>
    <style:style style:name="co21" style:family="table-column">
      <style:table-column-properties fo:break-before="auto" style:column-width="2.96cm"/>
    </style:style>
    <style:style style:name="co22" style:family="table-column">
      <style:table-column-properties fo:break-before="page" style:column-width="2.798cm"/>
    </style:style>
    <style:style style:name="co23" style:family="table-column">
      <style:table-column-properties fo:break-before="auto" style:column-width="3.334cm"/>
    </style:style>
    <style:style style:name="co24" style:family="table-column">
      <style:table-column-properties fo:break-before="page" style:column-width="2.17cm"/>
    </style:style>
    <style:style style:name="co25" style:family="table-column">
      <style:table-column-properties fo:break-before="auto" style:column-width="2.355cm"/>
    </style:style>
    <style:style style:name="co26" style:family="table-column">
      <style:table-column-properties fo:break-before="auto" style:column-width="2.722cm"/>
    </style:style>
    <style:style style:name="co27" style:family="table-column">
      <style:table-column-properties fo:break-before="auto" style:column-width="2.223cm"/>
    </style:style>
    <style:style style:name="co28" style:family="table-column">
      <style:table-column-properties fo:break-before="auto" style:column-width="2.275cm"/>
    </style:style>
    <style:style style:name="co29" style:family="table-column">
      <style:table-column-properties fo:break-before="auto" style:column-width="2.263cm"/>
    </style:style>
    <style:style style:name="co30" style:family="table-column">
      <style:table-column-properties fo:break-before="auto" style:column-width="1.868cm"/>
    </style:style>
    <style:style style:name="co31" style:family="table-column">
      <style:table-column-properties fo:break-before="auto" style:column-width="5.652cm"/>
    </style:style>
    <style:style style:name="co32" style:family="table-column">
      <style:table-column-properties fo:break-before="auto" style:column-width="9.608cm"/>
    </style:style>
    <style:style style:name="co33" style:family="table-column">
      <style:table-column-properties fo:break-before="auto" style:column-width="1.695cm"/>
    </style:style>
    <style:style style:name="co34" style:family="table-column">
      <style:table-column-properties fo:break-before="auto" style:column-width="3.383cm"/>
    </style:style>
    <style:style style:name="co35" style:family="table-column">
      <style:table-column-properties fo:break-before="auto" style:column-width="2.26cm"/>
    </style:style>
    <style:style style:name="co36" style:family="table-column">
      <style:table-column-properties fo:break-before="auto" style:column-width="3.092cm"/>
    </style:style>
    <style:style style:name="co37" style:family="table-column">
      <style:table-column-properties fo:break-before="auto" style:column-width="3.847cm"/>
    </style:style>
    <style:style style:name="co38" style:family="table-column">
      <style:table-column-properties fo:break-before="auto" style:column-width="3.605cm"/>
    </style:style>
    <style:style style:name="co39" style:family="table-column">
      <style:table-column-properties fo:break-before="auto" style:column-width="2.852cm"/>
    </style:style>
    <style:style style:name="co40" style:family="table-column">
      <style:table-column-properties fo:break-before="auto" style:column-width="3.983cm"/>
    </style:style>
    <style:style style:name="co41" style:family="table-column">
      <style:table-column-properties fo:break-before="auto" style:column-width="3.417cm"/>
    </style:style>
    <style:style style:name="co42" style:family="table-column">
      <style:table-column-properties fo:break-before="auto" style:column-width="3.821cm"/>
    </style:style>
    <style:style style:name="co43" style:family="table-column">
      <style:table-column-properties fo:break-before="auto" style:column-width="3.201cm"/>
    </style:style>
    <style:style style:name="co44" style:family="table-column">
      <style:table-column-properties fo:break-before="auto" style:column-width="4.306cm"/>
    </style:style>
    <style:style style:name="co45" style:family="table-column">
      <style:table-column-properties fo:break-before="auto" style:column-width="2.637cm"/>
    </style:style>
    <style:style style:name="co46" style:family="table-column">
      <style:table-column-properties fo:break-before="auto" style:column-width="4.128cm"/>
    </style:style>
    <style:style style:name="co47" style:family="table-column">
      <style:table-column-properties fo:break-before="auto" style:column-width="3.898cm"/>
    </style:style>
    <style:style style:name="co48" style:family="table-column">
      <style:table-column-properties fo:break-before="auto" style:column-width="3.12cm"/>
    </style:style>
    <style:style style:name="co49" style:family="table-column">
      <style:table-column-properties fo:break-before="auto" style:column-width="3.387cm"/>
    </style:style>
    <style:style style:name="co50" style:family="table-column">
      <style:table-column-properties fo:break-before="auto" style:column-width="2.267cm"/>
    </style:style>
    <style:style style:name="co51" style:family="table-column">
      <style:table-column-properties fo:break-before="auto" style:column-width="2.113cm"/>
    </style:style>
    <style:style style:name="co52" style:family="table-column">
      <style:table-column-properties fo:break-before="auto" style:column-width="4.655cm"/>
    </style:style>
    <style:style style:name="co53" style:family="table-column">
      <style:table-column-properties fo:break-before="auto" style:column-width="9.687cm"/>
    </style:style>
    <style:style style:name="co54" style:family="table-column">
      <style:table-column-properties fo:break-before="auto" style:column-width="3.358cm"/>
    </style:style>
    <style:style style:name="co55" style:family="table-column">
      <style:table-column-properties fo:break-before="auto" style:column-width="2.776cm"/>
    </style:style>
    <style:style style:name="co56" style:family="table-column">
      <style:table-column-properties fo:break-before="auto" style:column-width="4.172cm"/>
    </style:style>
    <style:style style:name="co57" style:family="table-column">
      <style:table-column-properties fo:break-before="auto" style:column-width="3.794cm"/>
    </style:style>
    <style:style style:name="co58" style:family="table-column">
      <style:table-column-properties fo:break-before="auto" style:column-width="3.21cm"/>
    </style:style>
    <style:style style:name="co59" style:family="table-column">
      <style:table-column-properties fo:break-before="auto" style:column-width="3.082cm"/>
    </style:style>
    <style:style style:name="co60" style:family="table-column">
      <style:table-column-properties fo:break-before="auto" style:column-width="3.149cm"/>
    </style:style>
    <style:style style:name="co61" style:family="table-column">
      <style:table-column-properties fo:break-before="auto" style:column-width="4.44cm"/>
    </style:style>
    <style:style style:name="co62" style:family="table-column">
      <style:table-column-properties fo:break-before="auto" style:column-width="3.713cm"/>
    </style:style>
    <style:style style:name="co63" style:family="table-column">
      <style:table-column-properties fo:break-before="auto" style:column-width="3.184cm"/>
    </style:style>
    <style:style style:name="co64" style:family="table-column">
      <style:table-column-properties fo:break-before="auto" style:column-width="2.826cm"/>
    </style:style>
    <style:style style:name="co65" style:family="table-column">
      <style:table-column-properties fo:break-before="auto" style:column-width="4.332cm"/>
    </style:style>
    <style:style style:name="co66" style:family="table-column">
      <style:table-column-properties fo:break-before="auto" style:column-width="3.632cm"/>
    </style:style>
    <style:style style:name="co67" style:family="table-column">
      <style:table-column-properties fo:break-before="auto" style:column-width="2.955cm"/>
    </style:style>
    <style:style style:name="co68" style:family="table-column">
      <style:table-column-properties fo:break-before="auto" style:column-width="2.976cm"/>
    </style:style>
    <style:style style:name="co69" style:family="table-column">
      <style:table-column-properties fo:break-before="auto" style:column-width="2.258cm"/>
    </style:style>
    <style:style style:name="ro1" style:family="table-row">
      <style:table-row-properties style:row-height="0.801cm" fo:break-before="auto" style:use-optimal-row-height="false"/>
    </style:style>
    <style:style style:name="ro2" style:family="table-row">
      <style:table-row-properties style:row-height="1.395cm" fo:break-before="auto" style:use-optimal-row-height="true"/>
    </style:style>
    <style:style style:name="ro3" style:family="table-row">
      <style:table-row-properties style:row-height="0.947cm" fo:break-before="auto" style:use-optimal-row-height="true"/>
    </style:style>
    <style:style style:name="ro4" style:family="table-row">
      <style:table-row-properties style:row-height="0.499cm" fo:break-before="auto" style:use-optimal-row-height="true"/>
    </style:style>
    <style:style style:name="ro5" style:family="table-row">
      <style:table-row-properties style:row-height="0.496cm" fo:break-before="auto" style:use-optimal-row-height="true"/>
    </style:style>
    <style:style style:name="ro6" style:family="table-row">
      <style:table-row-properties style:row-height="0.801cm" fo:break-before="page" style:use-optimal-row-height="false"/>
    </style:style>
    <style:style style:name="ro7" style:family="table-row">
      <style:table-row-properties style:row-height="0.496cm" fo:break-before="auto" style:use-optimal-row-height="false"/>
    </style:style>
    <style:style style:name="ro8" style:family="table-row">
      <style:table-row-properties style:row-height="1.053cm" fo:break-before="auto" style:use-optimal-row-height="false"/>
    </style:style>
    <style:style style:name="ta1" style:family="table" style:master-page-name="mp4">
      <style:table-properties table:display="true" style:writing-mode="lr-tb"/>
    </style:style>
    <style:style style:name="ta2" style:family="table" style:master-page-name="mp6">
      <style:table-properties table:display="true" style:writing-mode="lr-tb"/>
    </style:style>
    <style:style style:name="ta3" style:family="table" style:master-page-name="mp8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style:style style:name="ce1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2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automatic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text-align-source="fix" style:repeat-content="false" fo:background-color="transparent" fo:border="0.002cm solid #000000" style:vertical-align="automatic"/>
      <style:paragraph-properties fo:text-align="center"/>
    </style:style>
    <style:style style:name="ce4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</style:style>
    <style:style style:name="ce5" style:family="table-cell" style:parent-style-name="Default" style:data-style-name="N0">
      <style:table-cell-properties fo:background-color="transparent"/>
    </style:style>
    <style:style style:name="ce6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text-align-source="fix" style:repeat-content="false" fo:background-color="transparent" fo:border="none" style:vertical-align="automatic"/>
      <style:paragraph-properties fo:text-align="center"/>
    </style:style>
    <style:style style:name="ce8" style:family="table-cell" style:parent-style-name="Default">
      <style:table-cell-properties fo:background-color="transparent"/>
    </style:style>
    <style:style style:name="ce9" style:family="table-cell" style:parent-style-name="Default">
      <style:table-cell-properties style:text-align-source="fix" style:repeat-content="false" fo:background-color="transparent" fo:border="0.002cm solid #000000"/>
      <style:paragraph-properties fo:text-align="center" fo:margin-left="0cm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automatic"/>
      <style:paragraph-properties fo:text-align="start" fo:margin-left="0cm"/>
    </style:style>
    <style:style style:name="ce11" style:family="table-cell" style:parent-style-name="Default" style:data-style-name="N0">
      <style:table-cell-properties fo:background-color="transparent" fo:wrap-option="wrap" fo:border="0.002cm solid #000000"/>
    </style:style>
    <style:style style:name="ce12" style:family="table-cell" style:parent-style-name="Default" style:data-style-name="N0">
      <style:table-cell-properties fo:background-color="transparent" fo:wrap-option="wrap"/>
    </style:style>
    <style:style style:name="ce13" style:family="table-cell" style:parent-style-name="Default" style:data-style-name="N0">
      <style:table-cell-properties fo:background-color="transparent" fo:wrap-option="wrap" fo:border="0.002cm solid #000000"/>
      <style:text-properties style:use-window-font-color="true"/>
    </style:style>
    <style:style style:name="ce14" style:family="table-cell" style:parent-style-name="Default" style:data-style-name="N0">
      <style:table-cell-properties fo:background-color="transparent" fo:wrap-option="wrap"/>
      <style:text-properties fo:font-weight="bold" style:font-weight-asian="bold" style:font-weight-complex="bold"/>
    </style:style>
    <style:style style:name="ce15" style:family="table-cell" style:parent-style-name="Excel_5f_BuiltIn_5f_Percent" style:data-style-name="N10">
      <style:table-cell-properties style:cell-protect="protected" style:print-content="true" style:text-align-source="fix" style:repeat-content="false" fo:background-color="transparent" fo:wrap-option="wrap" fo:border="0.002cm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16" style:family="table-cell" style:parent-style-name="Excel_5f_BuiltIn_5f_Percent" style:data-style-name="N10">
      <style:table-cell-properties style:cell-protect="protected" style:print-content="true" style:text-align-source="fix" style:repeat-content="false" fo:background-color="transparent" fo:wrap-option="wrap" fo:border="0.002cm solid #000000" style:vertical-align="automatic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17" style:family="table-cell" style:parent-style-name="Excel_5f_BuiltIn_5f_Percent" style:data-style-name="N10">
      <style:table-cell-properties style:cell-protect="protected" style:print-content="true" fo:background-color="transparent" style:vertical-align="automatic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automatic"/>
      <style:paragraph-properties fo:text-align="center"/>
    </style:style>
    <style:style style:name="ce19" style:family="table-cell" style:parent-style-name="Default" style:data-style-name="N0">
      <style:table-cell-properties style:text-align-source="fix" style:repeat-content="false" fo:background-color="transparent" fo:border="0.002cm solid #000000" style:vertical-align="automatic"/>
      <style:paragraph-properties fo:text-align="center"/>
      <style:text-properties style:use-window-font-color="true"/>
    </style:style>
    <style:style style:name="ce20" style:family="table-cell" style:parent-style-name="Excel_5f_BuiltIn_5f_Percent" style:data-style-name="N10">
      <style:table-cell-properties style:cell-protect="protected" style:print-content="true" fo:background-color="transparent" style:vertical-align="automatic"/>
      <style:text-properties fo:font-size="11pt" fo:font-weight="bold" style:font-size-asian="11pt" style:font-weight-asian="bold" style:font-size-complex="11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263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23" style:family="table-cell" style:parent-style-name="Default" style:data-style-name="N263">
      <style:table-cell-properties style:text-align-source="fix" style:repeat-content="false" fo:background-color="transparent" fo:border="0.002cm solid #000000" fo:padding-bottom="0.035cm" fo:padding-left="0.035cm" fo:padding-right="0cm" fo:padding-top="0.035cm" style:vertical-align="automatic"/>
      <style:paragraph-properties fo:text-align="end"/>
    </style:style>
    <style:style style:name="ce24" style:family="table-cell" style:parent-style-name="Default" style:data-style-name="N263">
      <style:table-cell-properties fo:background-color="transparent"/>
    </style:style>
    <style:style style:name="ce25" style:family="table-cell" style:parent-style-name="Default" style:data-style-name="N263">
      <style:table-cell-properties fo:background-color="transparent"/>
      <style:text-properties fo:font-weight="bold" style:font-weight-asian="bold" style:font-weight-complex="bold"/>
    </style:style>
    <style:style style:name="ce26" style:family="table-cell" style:parent-style-name="Default" style:data-style-name="N125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27" style:family="table-cell" style:parent-style-name="Default" style:data-style-name="N125">
      <style:table-cell-properties fo:background-color="transparent"/>
    </style:style>
    <style:style style:name="ce28" style:family="table-cell" style:parent-style-name="Default" style:data-style-name="N125">
      <style:table-cell-properties fo:background-color="transparent"/>
      <style:text-properties fo:font-weight="bold" style:font-weight-asian="bold" style:font-weight-complex="bold"/>
    </style:style>
    <style:style style:name="ce29" style:family="table-cell" style:parent-style-name="Default" style:data-style-name="N125">
      <style:table-cell-properties fo:background-color="transparent" fo:border="0.002cm solid #000000"/>
    </style:style>
    <style:style style:name="ce30" style:family="table-cell" style:parent-style-name="Euro" style:data-style-name="N126">
      <style:table-cell-properties style:cell-protect="protected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automatic"/>
      <style:paragraph-properties fo:text-align="end"/>
      <style:text-properties fo:font-size="11pt" style:font-size-asian="11pt" style:font-size-complex="11pt"/>
    </style:style>
    <style:style style:name="ce31" style:family="table-cell" style:parent-style-name="Default" style:data-style-name="N125">
      <style:table-cell-properties fo:background-color="transparent" fo:border="0.002cm solid #000000"/>
      <style:text-properties style:use-window-font-color="true"/>
    </style:style>
    <style:style style:name="ce32" style:family="table-cell" style:parent-style-name="Euro" style:data-style-name="N126">
      <style:table-cell-properties style:cell-protect="protected" style:print-content="true" fo:background-color="transparent" fo:border="0.002cm solid #000000" style:vertical-align="automatic"/>
      <style:text-properties fo:font-size="11pt" style:font-size-asian="11pt" style:font-size-complex="11pt"/>
    </style:style>
    <style:style style:name="ce33" style:family="table-cell" style:parent-style-name="Default" style:data-style-name="N125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34" style:family="table-cell" style:parent-style-name="Euro" style:data-style-name="N126">
      <style:table-cell-properties style:cell-protect="protected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automatic"/>
      <style:paragraph-properties fo:text-align="end"/>
      <style:text-properties style:use-window-font-color="true" fo:font-size="11pt" style:font-size-asian="11pt" style:font-size-complex="11pt"/>
    </style:style>
    <style:style style:name="ce35" style:family="table-cell" style:parent-style-name="Default" style:data-style-name="N125">
      <style:table-cell-properties style:text-align-source="fix" style:repeat-content="false" fo:background-color="transparent" fo:border="0.002cm solid #000000" fo:padding-bottom="0.035cm" fo:padding-left="0.035cm" fo:padding-right="0cm" fo:padding-top="0.035cm" style:vertical-align="automatic"/>
      <style:paragraph-properties fo:text-align="end"/>
    </style:style>
    <style:style style:name="ce36" style:family="table-cell" style:parent-style-name="Default">
      <style:table-cell-properties fo:background-color="transparent" fo:wrap-option="wrap"/>
    </style:style>
    <style:style style:name="ce37" style:family="table-cell" style:parent-style-name="Default" style:data-style-name="N125">
      <style:table-cell-properties fo:background-color="transparent"/>
      <style:text-properties style:use-window-font-color="true"/>
    </style:style>
    <style:style style:name="ce38" style:family="table-cell" style:parent-style-name="Default" style:data-style-name="N125">
      <style:table-cell-properties fo:background-color="transparent" fo:border="none"/>
    </style:style>
    <style:style style:name="ce39" style:family="table-cell" style:parent-style-name="Default" style:data-style-name="N125">
      <style:table-cell-properties style:text-align-source="fix" style:repeat-content="false" fo:background-color="transparent" style:vertical-align="automatic"/>
      <style:paragraph-properties fo:text-align="center"/>
      <style:text-properties fo:font-weight="bold" style:font-weight-asian="bold" style:font-weight-complex="bold"/>
    </style:style>
    <style:style style:name="ce40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/>
      <style:text-properties fo:font-size="13pt" style:font-size-asian="13pt" style:font-size-complex="13pt"/>
    </style:style>
    <style:style style:name="ce41" style:family="table-cell" style:parent-style-name="Default" style:data-style-name="N4">
      <style:table-cell-properties fo:background-color="transparent" fo:wrap-option="wrap"/>
      <style:text-properties fo:color="#ffffff"/>
    </style:style>
    <style:style style:name="ce42" style:family="table-cell" style:parent-style-name="Default">
      <style:table-cell-properties fo:background-color="transparent"/>
      <style:text-properties style:use-window-font-color="true"/>
    </style:style>
    <style:style style:name="ce43" style:family="table-cell" style:parent-style-name="Default" style:data-style-name="N4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ffffff" fo:font-size="13pt" style:font-size-asian="13pt" style:font-size-complex="13pt"/>
    </style:style>
    <style:style style:name="ce44" style:family="table-cell" style:parent-style-name="Default" style:data-style-name="N4">
      <style:table-cell-properties fo:background-color="transparent"/>
      <style:text-properties fo:color="#ffffff"/>
    </style:style>
    <style:style style:name="ce45" style:family="table-cell" style:parent-style-name="Default" style:data-style-name="N4">
      <style:table-cell-properties fo:background-color="transparent" fo:wrap-option="wrap"/>
    </style:style>
    <style:style style:name="ce46" style:family="table-cell" style:parent-style-name="Default" style:data-style-name="N263">
      <style:table-cell-properties fo:background-color="transparent"/>
      <style:text-properties fo:color="#ffffff"/>
    </style:style>
    <style:style style:name="ce47" style:family="table-cell" style:parent-style-name="Default" style:data-style-name="N4">
      <style:table-cell-properties fo:background-color="transparent"/>
      <style:text-properties style:use-window-font-color="true"/>
    </style:style>
    <style:style style:name="ce48" style:family="table-cell" style:parent-style-name="Default" style:data-style-name="N263">
      <style:table-cell-properties fo:background-color="transparent"/>
      <style:text-properties style:use-window-font-color="true"/>
    </style:style>
    <style:style style:name="ce49" style:family="table-cell" style:parent-style-name="Euro" style:data-style-name="N114">
      <style:table-cell-properties style:cell-protect="protected" style:print-content="true" fo:background-color="transparent" style:vertical-align="automatic"/>
      <style:text-properties fo:color="#ffffff" fo:font-size="11pt" style:font-size-asian="11pt" style:font-size-complex="11pt"/>
    </style:style>
    <style:style style:name="ce50" style:family="table-cell" style:parent-style-name="Default" style:data-style-name="N0">
      <style:table-cell-properties fo:background-color="transparent"/>
      <style:text-properties fo:color="#ffffff"/>
    </style:style>
    <style:style style:name="ce51" style:family="table-cell" style:parent-style-name="Default" style:data-style-name="N4">
      <style:table-cell-properties style:text-align-source="fix" style:repeat-content="false" fo:background-color="transparent" fo:wrap-option="wrap" style:vertical-align="middle"/>
      <style:paragraph-properties fo:text-align="center"/>
      <style:text-properties fo:font-size="13pt" style:font-size-asian="13pt" style:font-size-complex="13pt"/>
    </style:style>
    <style:style style:name="ce52" style:family="table-cell" style:parent-style-name="Default" style:data-style-name="N4">
      <style:table-cell-properties fo:background-color="transparent"/>
    </style:style>
    <style:style style:name="ce53" style:family="table-cell" style:parent-style-name="Default" style:data-style-name="N2">
      <style:table-cell-properties fo:background-color="transparent"/>
    </style:style>
    <style:style style:name="ce5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55" style:family="table-cell" style:parent-style-name="Euro" style:data-style-name="N126">
      <style:table-cell-properties style:cell-protect="protected" style:print-content="true"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fo:font-size="11pt" style:font-size-asian="11pt" style:font-size-complex="11pt"/>
    </style:style>
    <style:style style:name="ce56" style:family="table-cell" style:parent-style-name="Default" style:data-style-name="N263">
      <style:table-cell-properties fo:background-color="transparent" fo:wrap-option="wrap"/>
    </style:style>
    <style:style style:name="ce57" style:family="table-cell" style:parent-style-name="Default" style:data-style-name="N0">
      <style:table-cell-properties fo:background-color="transparent"/>
      <style:text-properties style:use-window-font-color="true"/>
    </style:style>
    <style:style style:name="ce58" style:family="table-cell" style:parent-style-name="Default" style:data-style-name="N263">
      <style:table-cell-properties style:text-align-source="fix" style:repeat-content="false" fo:background-color="transparent" fo:wrap-option="wrap" style:vertical-align="middle"/>
      <style:paragraph-properties fo:text-align="center"/>
      <style:text-properties fo:font-size="13pt" style:font-size-asian="13pt" style:font-size-complex="13pt"/>
    </style:style>
    <style:style style:name="ce5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60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61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02cm solid #000000" style:vertical-align="automatic"/>
      <style:paragraph-properties fo:text-align="center"/>
    </style:style>
    <style:style style:name="ce62" style:family="table-cell" style:parent-style-name="Default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font-weight="bold" style:font-weight-asian="bold" style:font-weight-complex="bold"/>
    </style:style>
    <style:style style:name="ce63" style:family="table-cell" style:parent-style-name="Default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</style:style>
    <style:style style:name="ce64" style:family="table-cell" style:parent-style-name="Default" style:data-style-name="N0">
      <style:table-cell-properties style:cell-protect="protected" style:print-content="true" fo:background-color="transparent" fo:border="0.002cm solid #000000"/>
    </style:style>
    <style:style style:name="ce65" style:family="table-cell" style:parent-style-name="Default" style:data-style-name="N0">
      <style:table-cell-properties style:cell-protect="protected" style:print-content="true" fo:background-color="transparent"/>
    </style:style>
    <style:style style:name="ce66" style:family="table-cell" style:parent-style-name="Default" style:data-style-name="N0">
      <style:table-cell-properties style:cell-protect="protected" style:print-content="true" fo:background-color="transparent" fo:wrap-option="wrap" fo:border="0.002cm solid #000000"/>
    </style:style>
    <style:style style:name="ce67" style:family="table-cell" style:parent-style-name="Default" style:data-style-name="N0">
      <style:table-cell-properties style:cell-protect="protected" style:print-content="true" fo:background-color="transparent" fo:wrap-option="wrap"/>
    </style:style>
    <style:style style:name="ce68" style:family="table-cell" style:parent-style-name="Default" style:data-style-name="N0">
      <style:table-cell-properties style:cell-protect="protected" style:print-content="true" fo:background-color="transparent" fo:border="none"/>
    </style:style>
    <style:style style:name="ce69" style:family="table-cell" style:parent-style-name="Default" style:data-style-name="N0">
      <style:table-cell-properties style:text-align-source="fix" style:repeat-content="false" fo:background-color="transparent" fo:wrap-option="wrap" style:vertical-align="automatic"/>
      <style:paragraph-properties fo:text-align="center"/>
    </style:style>
    <style:style style:name="ce70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automatic"/>
      <style:paragraph-properties fo:text-align="center"/>
      <style:text-properties style:use-window-font-color="true"/>
    </style:style>
    <style:style style:name="ce71" style:family="table-cell" style:parent-style-name="Default" style:data-style-name="N125">
      <style:table-cell-properties fo:border-bottom="0.002cm solid #000000" fo:background-color="transparent" fo:border-left="none" fo:border-right="none" fo:border-top="none"/>
    </style:style>
    <style:style style:name="ce72" style:family="table-cell" style:parent-style-name="Default" style:data-style-name="N125">
      <style:table-cell-properties fo:border-bottom="0.002cm solid #000000" fo:background-color="transparent" fo:border-left="0.002cm solid #000000" fo:border-right="none" fo:border-top="none"/>
    </style:style>
    <style:style style:name="ce73" style:family="table-cell" style:parent-style-name="Default" style:data-style-name="N125">
      <style:table-cell-properties fo:border-bottom="0.002cm solid #000000" fo:background-color="transparent" fo:border-left="0.002cm solid #000000" fo:border-right="0.002cm solid #000000" fo:border-top="none"/>
    </style:style>
    <style:style style:name="ce74" style:family="table-cell" style:parent-style-name="Default" style:data-style-name="N125">
      <style:table-cell-properties style:text-align-source="fix" style:repeat-content="false" fo:background-color="transparent" fo:wrap-option="wrap" fo:border="0.002cm solid #000000" style:vertical-align="automatic"/>
      <style:paragraph-properties fo:text-align="center"/>
      <style:text-properties fo:font-weight="bold" style:font-weight-asian="bold" style:font-weight-complex="bold"/>
    </style:style>
    <style:style style:name="ce75" style:family="table-cell" style:parent-style-name="Default" style:data-style-name="N0">
      <style:table-cell-properties style:text-align-source="fix" style:repeat-content="false" fo:background-color="transparent" fo:border="0.002cm solid #000000" style:vertical-align="automatic"/>
      <style:paragraph-properties fo:text-align="center"/>
      <style:text-properties fo:font-weight="normal" style:font-weight-asian="normal" style:font-weight-complex="normal"/>
    </style:style>
    <style:style style:name="ce76" style:family="table-cell" style:parent-style-name="Default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font-weight="bold" style:font-weight-asian="bold" style:font-weight-complex="bold"/>
    </style:style>
    <style:style style:name="ce77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0.002cm solid #000000" style:vertical-align="automatic"/>
      <style:paragraph-properties fo:text-align="start" fo:margin-left="0cm"/>
      <style:text-properties fo:font-weight="normal" style:font-weight-asian="normal" style:font-weight-complex="normal"/>
    </style:style>
    <style:style style:name="ce78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none" style:vertical-align="automatic"/>
      <style:paragraph-properties fo:text-align="start" fo:margin-left="0cm"/>
      <style:text-properties fo:font-weight="normal" style:font-weight-asian="normal" style:font-weight-complex="normal"/>
    </style:style>
    <style:style style:name="ce79" style:family="table-cell" style:parent-style-name="Default" style:data-style-name="N0">
      <style:table-cell-properties style:cell-protect="protected" style:print-content="true" fo:background-color="transparent" fo:wrap-option="wrap"/>
      <style:text-properties fo:font-weight="bold" style:font-weight-asian="bold" style:font-weight-complex="bold"/>
    </style:style>
    <style:style style:name="ce80" style:family="table-cell" style:parent-style-name="Default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font-weight="normal" style:font-weight-asian="normal" style:font-weight-complex="normal"/>
    </style:style>
    <style:style style:name="ce81" style:family="table-cell" style:parent-style-name="Default" style:data-style-name="N0">
      <style:table-cell-properties fo:border-bottom="none" style:text-align-source="fix" style:repeat-content="false" fo:background-color="transparent" fo:border-left="0.002cm solid #000000" fo:border-right="none" fo:border-top="none" style:vertical-align="automatic"/>
      <style:paragraph-properties fo:text-align="center"/>
    </style:style>
    <style:style style:name="ce82" style:family="table-cell" style:parent-style-name="Default" style:data-style-name="N0">
      <style:table-cell-properties style:text-align-source="fix" style:repeat-content="false" fo:background-color="transparent" fo:border="none" fo:padding-bottom="0.035cm" fo:padding-left="0.035cm" fo:padding-right="0cm" fo:padding-top="0.035cm" style:vertical-align="automatic"/>
      <style:paragraph-properties fo:text-align="end"/>
      <style:text-properties fo:font-weight="bold" style:font-weight-asian="bold" style:font-weight-complex="bold"/>
    </style:style>
    <style:style style:name="ce83" style:family="table-cell" style:parent-style-name="Default" style:data-style-name="N263">
      <style:table-cell-properties style:text-align-source="fix" style:repeat-content="false" fo:background-color="transparent" fo:wrap-option="wrap" fo:border="0.002cm solid #000000" style:vertical-align="automatic"/>
      <style:paragraph-properties fo:text-align="center"/>
      <style:text-properties fo:font-weight="bold" style:font-weight-asian="bold" style:font-weight-complex="bold"/>
    </style:style>
    <style:style style:name="ce84" style:family="table-cell" style:parent-style-name="Excel_5f_BuiltIn_5f_Comma_5f_0" style:data-style-name="N125">
      <style:table-cell-properties style:cell-protect="protected" style:print-content="true" fo:background-color="transparent" style:vertical-align="automatic"/>
      <style:text-properties fo:font-size="11pt" style:font-size-asian="11pt" style:font-size-complex="11pt"/>
    </style:style>
    <style:style style:name="ce85" style:family="table-cell" style:parent-style-name="Default" style:data-style-name="N125">
      <style:table-cell-properties fo:background-color="transparent" fo:border="none"/>
      <style:text-properties fo:font-weight="bold" style:font-weight-asian="bold" style:font-weight-complex="bold"/>
    </style:style>
    <style:style style:name="ce86" style:family="table-cell" style:parent-style-name="Default" style:data-style-name="N1">
      <style:table-cell-properties style:text-align-source="fix" style:repeat-content="false" fo:background-color="transparent" fo:border="0.002cm solid #000000" style:vertical-align="automatic"/>
      <style:paragraph-properties fo:text-align="center"/>
    </style:style>
    <style:style style:name="ce87" style:family="table-cell" style:parent-style-name="Default" style:data-style-name="N1">
      <style:table-cell-properties fo:background-color="transparent"/>
    </style:style>
    <style:style style:name="ce88" style:family="table-cell" style:parent-style-name="Default" style:data-style-name="N1">
      <style:table-cell-properties style:text-align-source="fix" style:repeat-content="false" fo:background-color="transparent" style:vertical-align="automatic"/>
      <style:paragraph-properties fo:text-align="center"/>
    </style:style>
    <style:style style:name="ce89" style:family="table-cell" style:parent-style-name="Default" style:data-style-name="N1">
      <style:table-cell-properties style:text-align-source="fix" style:repeat-content="false" fo:background-color="transparent" fo:border="none" style:vertical-align="automatic"/>
      <style:paragraph-properties fo:text-align="center"/>
    </style:style>
    <style:style style:name="ce90" style:family="table-cell" style:parent-style-name="Default" style:data-style-name="N125">
      <style:table-cell-properties fo:background-color="transparent"/>
      <style:text-properties fo:color="#ff0000"/>
    </style:style>
    <style:style style:name="ce91" style:family="table-cell" style:parent-style-name="Default" style:data-style-name="N125">
      <style:table-cell-properties fo:background-color="transparent"/>
      <style:text-properties style:use-window-font-color="true" fo:font-weight="bold" style:font-weight-asian="bold" style:font-weight-complex="bold"/>
    </style:style>
    <style:style style:name="ce92" style:family="table-cell" style:parent-style-name="Default" style:data-style-name="N263">
      <style:table-cell-properties fo:background-color="transparent" fo:border="0.002cm solid #000000"/>
    </style:style>
    <style:style style:name="ce93" style:family="table-cell" style:parent-style-name="Default" style:data-style-name="N263">
      <style:table-cell-properties fo:background-color="transparent" fo:border="none"/>
    </style:style>
    <style:style style:name="ce94" style:family="table-cell" style:parent-style-name="Default" style:data-style-name="N125">
      <style:table-cell-properties fo:background-color="transparent"/>
      <style:text-properties fo:color="#0000ff"/>
    </style:style>
    <style:style style:name="ce95" style:family="table-cell" style:parent-style-name="Default" style:data-style-name="N0">
      <style:table-cell-properties fo:background-color="transparent"/>
      <style:text-properties fo:color="#0066ff"/>
    </style:style>
    <style:style style:name="ce96" style:family="table-cell" style:parent-style-name="Default" style:data-style-name="N125">
      <style:table-cell-properties style:text-align-source="fix" style:repeat-content="false" fo:background-color="transparent" fo:border="none" fo:padding-bottom="0.035cm" fo:padding-left="0.035cm" fo:padding-right="0cm" fo:padding-top="0.035cm" style:vertical-align="automatic"/>
      <style:paragraph-properties fo:text-align="end"/>
    </style:style>
    <style:style style:name="ce97" style:family="table-cell" style:parent-style-name="Default" style:data-style-name="N0">
      <style:table-cell-properties fo:background-color="transparent"/>
      <style:text-properties fo:color="#0000ff"/>
    </style:style>
    <style:style style:name="gr1" style:family="graphic">
      <style:graphic-properties loext:opacity="100%" loext:color-lum-mod="100%" loext:color-lum-off="0%" draw:marker-start="Fin_20_de_20_línea_20_1" draw:marker-start-width="0.2cm" draw:marker-start-center="false" draw:fill="solid" draw:fill-color="#ffffc0" draw:auto-grow-height="true" draw:auto-grow-width="false" fo:min-height="1.357cm" fo:padding-top="0.1cm" fo:padding-bottom="0.1cm" fo:padding-left="0.1cm" fo:padding-right="0.1cm" draw:shadow="hidden" draw:shadow-offset-x="0.1cm" draw:shadow-offset-y="0.1cm" draw:caption-escape-direction="auto"/>
    </style:style>
    <style:style style:name="P1" style:family="paragraph">
      <style:paragraph-properties style:text-autospace="none" style:line-break="normal" style:writing-mode="lr-tb"/>
      <style:text-properties fo:color="#000000" style:text-outline="false" style:text-line-through-style="none" style:font-name="Arial1" fo:font-size="11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Arial1" style:font-size-asian="11pt" style:language-asian="zh" style:country-asian="CN" style:font-style-asian="normal" style:font-weight-asian="normal" style:font-name-complex="Arial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style:font-name="Arial1" fo:font-size="11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Arial1" style:font-size-asian="11pt" style:language-asian="zh" style:country-asian="CN" style:font-style-asian="normal" style:font-weight-asian="normal" style:font-name-complex="Arial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loext:opacity="100%"/>
    </style:style>
  </office:automatic-styles>
  <office:body>
    <office:spreadsheet>
      <table:calculation-settings table:case-sensitive="false" table:precision-as-shown="true" table:automatic-find-labels="false" table:use-regular-expressions="false"/>
      <table:table table:name="FUNCIONARIOS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12"/>
        <table:table-column table:style-name="co4" table:default-cell-style-name="ce17"/>
        <table:table-column table:style-name="co5" table:default-cell-style-name="ce4"/>
        <table:table-column table:style-name="co6" table:default-cell-style-name="ce24"/>
        <table:table-column table:style-name="co7" table:default-cell-style-name="ce4"/>
        <table:table-column table:style-name="co8" table:default-cell-style-name="ce27"/>
        <table:table-column table:style-name="co9" table:default-cell-style-name="ce27"/>
        <table:table-column table:style-name="co10" table:default-cell-style-name="ce27"/>
        <table:table-column table:style-name="co11" table:default-cell-style-name="ce27"/>
        <table:table-column table:style-name="co12" table:default-cell-style-name="ce27"/>
        <table:table-column table:style-name="co13" table:default-cell-style-name="ce27"/>
        <table:table-column table:style-name="co14" table:default-cell-style-name="ce27"/>
        <table:table-column table:style-name="co15" table:default-cell-style-name="ce27"/>
        <table:table-column table:style-name="co16" table:default-cell-style-name="ce27"/>
        <table:table-column table:style-name="co12" table:default-cell-style-name="ce27"/>
        <table:table-column table:style-name="co17" table:default-cell-style-name="ce27"/>
        <table:table-column table:style-name="co12" table:default-cell-style-name="ce27"/>
        <table:table-column table:style-name="co18" table:default-cell-style-name="ce27"/>
        <table:table-column table:style-name="co19" table:default-cell-style-name="ce27"/>
        <table:table-column table:style-name="co20" table:default-cell-style-name="ce27"/>
        <table:table-column table:style-name="co21" table:default-cell-style-name="ce27"/>
        <table:table-column table:style-name="co22" table:visibility="collapse" table:default-cell-style-name="ce8"/>
        <table:table-column table:style-name="co23" table:visibility="collapse" table:default-cell-style-name="ce50"/>
        <table:table-column table:style-name="co24" table:visibility="collapse" table:default-cell-style-name="ce5"/>
        <table:table-column table:style-name="co25" table:default-cell-style-name="ce5"/>
        <table:table-column table:style-name="co26" table:default-cell-style-name="ce24"/>
        <table:table-column table:style-name="co27" table:number-columns-repeated="227" table:default-cell-style-name="ce5"/>
        <table:table-column table:style-name="co28" table:number-columns-repeated="759" table:default-cell-style-name="ce5"/>
        <table:table-column table:style-name="co28" table:number-columns-repeated="9" table:default-cell-style-name="ce8"/>
        <table:table-column table:style-name="co28" table:default-cell-style-name="Default"/>
        <table:table-row table:style-name="ro1">
          <table:table-cell table:style-name="ce1" office:value-type="string" table:number-columns-spanned="23" table:number-rows-spanned="1">
            <text:p>PROGRAMA: SEGURIDAD Y ORDEN PÚBLICO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6" table:style-name="ce26"/>
          <table:table-cell table:style-name="ce40"/>
          <table:table-cell table:style-name="ce43"/>
          <table:table-cell table:style-name="ce51"/>
          <table:table-cell table:style-name="ce54"/>
          <table:table-cell table:style-name="ce58"/>
          <table:table-cell table:style-name="ce54" table:number-columns-repeated="986"/>
          <table:table-cell table:style-name="ce40" table:number-columns-repeated="9"/>
          <table:table-cell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DISPONIBILIDAD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style-name="ce36"/>
          <table:table-cell table:style-name="ce41"/>
          <table:table-cell table:style-name="ce45"/>
          <table:table-cell table:style-name="ce14"/>
          <table:table-cell table:style-name="ce56"/>
          <table:table-cell table:style-name="ce14" table:number-columns-repeated="986"/>
          <table:table-cell table:style-name="ce36" table:number-columns-repeated="9"/>
          <table:table-cell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9" office:value-type="string">
            <text:p>PF11026</text:p>
          </table:table-cell>
          <table:table-cell table:style-name="ce10" office:value-type="string">
            <text:p>Técnico Superior en Seguridad, Emergencias y Protección Civil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/12*6" office:value-type="currency" office:currency="EUR" office:value="8000.4">
            <text:p>8.000,40 €</text:p>
          </table:table-cell>
          <table:table-cell table:style-name="ce3" office:value-type="float" office:value="0">
            <text:p>0</text:p>
          </table:table-cell>
          <table:table-cell table:style-name="ce23" table:formula="of:=ROUND(50.07*1.025; 2)*12*0 + ROUND(40.83*1.025; 2)*0" office:value-type="currency" office:currency="EUR" office:value="0">
            <text:p>0,00 €</text:p>
          </table:table-cell>
          <table:table-cell table:style-name="ce23" table:formula="of:=ROUND(802.76*1.025; 2)*2/2" office:value-type="currency" office:currency="EUR" office:value="822.83">
            <text:p>822,83 €</text:p>
          </table:table-cell>
          <table:table-cell table:style-name="ce23" table:formula="of:=ROUND(30.91*1.025; 2)*2*0+ ROUND(30.91*1.025; 2)*0" office:value-type="currency" office:currency="EUR" office:value="0">
            <text:p>0,00 €</text:p>
          </table:table-cell>
          <table:table-cell table:style-name="ce29" table:formula="of:=SUM([.F3]+[.H3]+[.I3]+[.J3])" office:value-type="float" office:value="8823.23">
            <text:p>8.823,23 €</text:p>
          </table:table-cell>
          <table:table-cell table:style-name="ce23" table:formula="of:=ROUND(7220.8*1.025/14; 2)*12/12*6" office:value-type="currency" office:currency="EUR" office:value="3172.02">
            <text:p>3.172,02 €</text:p>
          </table:table-cell>
          <table:table-cell table:style-name="ce29" table:formula="of:=([.L3]/12*2)" office:value-type="float" office:value="528.67">
            <text:p>528,67 €</text:p>
          </table:table-cell>
          <table:table-cell table:style-name="ce23" table:formula="of:=[.L3]+[.M3]" office:value-type="currency" office:currency="EUR" office:value="3700.69">
            <text:p>3.700,69 €</text:p>
          </table:table-cell>
          <table:table-cell table:style-name="ce29" table:formula="of:=10976.11*1.025/12*6" office:value-type="float" office:value="5625.26">
            <text:p>5.625,26 €</text:p>
          </table:table-cell>
          <table:table-cell table:style-name="ce29" table:formula="of:=([.O3]/12)*2" office:value-type="float" office:value="937.54">
            <text:p>937,54 €</text:p>
          </table:table-cell>
          <table:table-cell table:style-name="ce29" table:formula="of:=[.O3]+[.P3]" office:value-type="float" office:value="6562.8">
            <text:p>6.562,80 €</text:p>
          </table:table-cell>
          <table:table-cell table:style-name="ce29" table:formula="of:=[.N3]+[.Q3]" office:value-type="float" office:value="10263.49">
            <text:p>10.263,49 €</text:p>
          </table:table-cell>
          <table:table-cell table:style-name="ce29" table:formula="of:=2414.62*1.025/12*6" office:value-type="float" office:value="1237.49">
            <text:p>1.237,49 €</text:p>
          </table:table-cell>
          <table:table-cell table:style-name="ce29" table:formula="of:=3558.05*1.025/12*6" office:value-type="float" office:value="1823.5">
            <text:p>1.823,50 €</text:p>
          </table:table-cell>
          <table:table-cell table:style-name="ce8" office:value-type="float" office:value="0">
            <text:p>0</text:p>
          </table:table-cell>
          <table:table-cell table:style-name="ce29" table:formula="of:=[.K3]+[.R3]+[.S3]" office:value-type="float" office:value="20324.21">
            <text:p>20.324,21 €</text:p>
          </table:table-cell>
          <table:table-cell table:style-name="ce35" table:formula="of:=(4139.4*0.317)*12" office:value-type="float" office:value="15746.28">
            <text:p>15.746,28 €</text:p>
          </table:table-cell>
          <table:table-cell table:style-name="ce36"/>
          <table:table-cell table:style-name="ce41"/>
          <table:table-cell table:style-name="ce45"/>
          <table:table-cell/>
          <table:table-cell table:style-name="ce56"/>
          <table:table-cell table:style-name="ce14" table:number-columns-repeated="986"/>
          <table:table-cell table:style-name="ce36" table:number-columns-repeated="9"/>
          <table:table-cell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9" office:value-type="string">
            <text:p>FPLS1201</text:p>
          </table:table-cell>
          <table:table-cell table:style-name="ce10" office:value-type="string">
            <text:p>Subinspector Jefe Policía Local</text:p>
          </table:table-cell>
          <table:table-cell table:style-name="ce3" office:value-type="string">
            <text:p>ALROJ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string">
            <text:p>12*13</text:p>
          </table:table-cell>
          <table:table-cell table:style-name="ce23" table:formula="of:=ROUND(40.83*1.025; 2)*12*4+ ROUND(40.83*1.025; 2)*1+ROUND(30.91*1.025; 2)*12*1+ROUND(21.04*1.025; 2)*12*7" office:value-type="currency" office:currency="EUR" office:value="4242.69">
            <text:p>4.242,69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4+ ROUND(29.77*1.025; 2)*0+ROUND(26.68*1.025; 2)*2*1+ROUND(20.82*1.025; 2)*2*7+ROUND(29.77*1.025; 2)*1" office:value-type="currency" office:currency="EUR" office:value="628.05">
            <text:p>628,05 €</text:p>
          </table:table-cell>
          <table:table-cell table:style-name="ce29" table:formula="of:=SUM([.F4]+[.H4]+[.I4]+[.J4])" office:value-type="float" office:value="20388.14">
            <text:p>20.388,14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30" table:formula="of:=[.L4]/12*2" office:value-type="float" office:value="1678.94">
            <text:p>1.678,94 €</text:p>
          </table:table-cell>
          <table:table-cell table:style-name="ce23" table:formula="of:=[.L4]+[.M4]" office:value-type="currency" office:currency="EUR" office:value="11752.58">
            <text:p>11.752,58 €</text:p>
          </table:table-cell>
          <table:table-cell table:style-name="ce30" table:formula="of:=20727.3*1.025" office:value-type="float" office:value="21245.48">
            <text:p>21.245,48 €</text:p>
          </table:table-cell>
          <table:table-cell table:style-name="ce30" table:formula="of:=([.O4]/12)*2" office:value-type="float" office:value="3540.91">
            <text:p>3.540,91 €</text:p>
          </table:table-cell>
          <table:table-cell table:style-name="ce29" table:formula="of:=[.O4]+[.P4]" office:value-type="float" office:value="24786.39">
            <text:p>24.786,39 €</text:p>
          </table:table-cell>
          <table:table-cell table:style-name="ce29" table:formula="of:=[.N4]+[.Q4]" office:value-type="float" office:value="36538.97">
            <text:p>36.538,97 €</text:p>
          </table:table-cell>
          <table:table-cell table:style-name="ce30" table:formula="of:=1973.32*1.025" office:value-type="float" office:value="2022.65">
            <text:p>2.022,65 €</text:p>
          </table:table-cell>
          <table:table-cell table:style-name="ce30" table:formula="of:=2704.11*1.025" office:value-type="float" office:value="2771.71">
            <text:p>2.771,71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4]+[.R4]+[.S4]" office:value-type="float" office:value="58949.76">
            <text:p>58.949,76 €</text:p>
          </table:table-cell>
          <table:table-cell table:style-name="ce29" table:formula="of:=(4139.4*0.3714)*12" office:value-type="float" office:value="18448.48">
            <text:p>18.448,48 €</text:p>
          </table:table-cell>
          <table:table-cell/>
          <table:table-cell table:style-name="ce44"/>
          <table:table-cell table:style-name="ce52"/>
          <table:table-cell table:style-name="ce6"/>
          <table:table-cell/>
          <table:table-cell table:style-name="ce6" table:number-columns-repeated="986"/>
          <table:table-cell table:number-columns-repeated="10"/>
        </table:table-row>
        <table:table-row table:style-name="ro4">
          <table:table-cell table:style-name="ce3" office:value-type="float" office:value="3">
            <text:p>3</text:p>
          </table:table-cell>
          <table:table-cell table:style-name="ce9" office:value-type="string">
            <text:p>FPLS1202</text:p>
          </table:table-cell>
          <table:table-cell table:style-name="ce10" office:value-type="string">
            <text:p>Subinspector 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-ROUND(10134.84*1.025/12; 2)*12" office:value-type="currency" office:currency="EUR" office:value="3447.48">
            <text:p>3.447,48 €</text:p>
          </table:table-cell>
          <table:table-cell table:style-name="ce3" office:value-type="float" office:value="0">
            <text:p>0</text:p>
          </table:table-cell>
          <table:table-cell table:style-name="ce23" table:formula="of:=ROUND(40.83*1.025; 2)*12*0+ ROUND(40.83*1.025; 2)*0" office:value-type="currency" office:currency="EUR" office:value="0">
            <text:p>0,00 €</text:p>
          </table:table-cell>
          <table:table-cell table:style-name="ce23" table:formula="of:=ROUND(820.37*1.025; 2)*2-ROUND(729.96*1.025; 2)*2" office:value-type="currency" office:currency="EUR" office:value="185.34">
            <text:p>185,34 €</text:p>
          </table:table-cell>
          <table:table-cell table:style-name="ce23" table:formula="of:=ROUND(29.77*1.025; 2)*2*0+ ROUND(29.77*1.025; 2)*0" office:value-type="currency" office:currency="EUR" office:value="0">
            <text:p>0,00 €</text:p>
          </table:table-cell>
          <table:table-cell table:style-name="ce29" table:formula="of:=SUM([.F5]+[.H5]+[.I5]+[.J5])" office:value-type="float" office:value="3632.82">
            <text:p>3.632,82 €</text:p>
          </table:table-cell>
          <table:table-cell table:style-name="ce23" table:formula="of:=ROUND(11465.94*1.025/14; 2)*12-ROUND(6483.55*1.025/14; 2)*12" office:value-type="currency" office:currency="EUR" office:value="4377.36">
            <text:p>4.377,36 €</text:p>
          </table:table-cell>
          <table:table-cell table:style-name="ce30" table:formula="of:=[.L5]/12*2" office:value-type="float" office:value="729.56">
            <text:p>729,56 €</text:p>
          </table:table-cell>
          <table:table-cell table:style-name="ce23" table:formula="of:=[.L5]+[.M5]" office:value-type="currency" office:currency="EUR" office:value="5106.92">
            <text:p>5.106,92 €</text:p>
          </table:table-cell>
          <table:table-cell table:style-name="ce30" table:formula="of:=10545.57*1.025-10545.57*1.025" office:value-type="float" office:value="0">
            <text:p>0,00 €</text:p>
          </table:table-cell>
          <table:table-cell table:style-name="ce30" table:formula="of:=([.O5]/12)*2" office:value-type="float" office:value="0">
            <text:p>0,00 €</text:p>
          </table:table-cell>
          <table:table-cell table:style-name="ce29" table:formula="of:=[.O5]+[.P5]" office:value-type="float" office:value="0">
            <text:p>0,00 €</text:p>
          </table:table-cell>
          <table:table-cell table:style-name="ce29" table:formula="of:=[.N5]+[.Q5]" office:value-type="float" office:value="5106.92">
            <text:p>5.106,92 €</text:p>
          </table:table-cell>
          <table:table-cell table:style-name="ce30" table:formula="of:=1973.32*1.025-1627.14*1.025" office:value-type="float" office:value="354.83">
            <text:p>354,83 €</text:p>
          </table:table-cell>
          <table:table-cell table:style-name="ce30" table:formula="of:=2704.11*1.025-1992.6*1.025" office:value-type="float" office:value="729.3">
            <text:p>729,30 €</text:p>
          </table:table-cell>
          <table:table-cell table:style-name="ce30" table:formula="of:=2561.95*1.025-2561.95*1.025" office:value-type="float" office:value="0">
            <text:p>0,00 €</text:p>
          </table:table-cell>
          <table:table-cell table:style-name="ce30" table:formula="of:=[.K5]+[.R5]+[.S5]" office:value-type="float" office:value="9094.57">
            <text:p>9.094,57 €</text:p>
          </table:table-cell>
          <table:table-cell table:style-name="ce29" table:formula="of:=([.T5]+[.U5]+[.V5])*0.3714" office:value-type="float" office:value="3648.59">
            <text:p>3.648,59 €</text:p>
          </table:table-cell>
          <table:table-cell/>
          <table:table-cell table:style-name="ce44"/>
          <table:table-cell table:style-name="ce52"/>
          <table:table-cell table:style-name="ce6"/>
          <table:table-cell/>
          <table:table-cell table:style-name="ce6" table:number-columns-repeated="986"/>
          <table:table-cell table:number-columns-repeated="10"/>
        </table:table-row>
        <table:table-row table:style-name="ro4">
          <table:table-cell table:style-name="ce3" office:value-type="float" office:value="4">
            <text:p>4</text:p>
          </table:table-cell>
          <table:table-cell table:style-name="ce9" office:value-type="string">
            <text:p>FPLS1203</text:p>
          </table:table-cell>
          <table:table-cell table:style-name="ce10" office:value-type="string">
            <text:p>Subinspector </text:p>
          </table:table-cell>
          <table:table-cell table:style-name="ce3" office:value-type="string">
            <text:p>DOGAM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float" office:value="8">
            <text:p>8</text:p>
          </table:table-cell>
          <table:table-cell table:style-name="ce23" table:formula="of:=ROUND(30.91*1.025; 2)*12*5+ ROUND(30.91*1.025; 2)*0+ROUND(21.04*1.025; 2)*12*2+ROUND(40.83*1.025; 2)*12" office:value-type="currency" office:currency="EUR" office:value="2920.68">
            <text:p>2.920,68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6.68*1.025; 2)*2*5+ ROUND(26.68*1.025; 2)*0+ROUND(20.82*1.025; 2)*2*2+ROUND(29.77*1.025; 2)*2*1" office:value-type="currency" office:currency="EUR" office:value="419.88">
            <text:p>419,88 €</text:p>
          </table:table-cell>
          <table:table-cell table:style-name="ce29" table:formula="of:=SUM([.F6]+[.H6]+[.I6]+[.J6])" office:value-type="float" office:value="18857.96">
            <text:p>18.857,96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30" table:formula="of:=[.L6]/12*2" office:value-type="float" office:value="1678.94">
            <text:p>1.678,94 €</text:p>
          </table:table-cell>
          <table:table-cell table:style-name="ce23" table:formula="of:=[.L6]+[.M6]" office:value-type="currency" office:currency="EUR" office:value="11752.58">
            <text:p>11.752,58 €</text:p>
          </table:table-cell>
          <table:table-cell table:style-name="ce30" table:formula="of:=10545.57*1.025" office:value-type="float" office:value="10809.21">
            <text:p>10.809,21 €</text:p>
          </table:table-cell>
          <table:table-cell table:style-name="ce30" table:formula="of:=([.O6]/12)*2" office:value-type="float" office:value="1801.54">
            <text:p>1.801,54 €</text:p>
          </table:table-cell>
          <table:table-cell table:style-name="ce29" table:formula="of:=[.O6]+[.P6]" office:value-type="float" office:value="12610.75">
            <text:p>12.610,75 €</text:p>
          </table:table-cell>
          <table:table-cell table:style-name="ce29" table:formula="of:=[.N6]+[.Q6]" office:value-type="float" office:value="24363.33">
            <text:p>24.363,33 €</text:p>
          </table:table-cell>
          <table:table-cell table:style-name="ce30" table:formula="of:=1973.32*1.025" office:value-type="float" office:value="2022.65">
            <text:p>2.022,65 €</text:p>
          </table:table-cell>
          <table:table-cell table:style-name="ce30" table:formula="of:=2704.11*1.025" office:value-type="float" office:value="2771.71">
            <text:p>2.771,71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6]+[.R6]+[.S6]" office:value-type="float" office:value="45243.94">
            <text:p>45.243,94 €</text:p>
          </table:table-cell>
          <table:table-cell table:style-name="ce29" table:formula="of:=([.T6]+[.U6]+[.V6])*0.3714" office:value-type="float" office:value="18808.31">
            <text:p>18.808,31 €</text:p>
          </table:table-cell>
          <table:table-cell/>
          <table:table-cell table:style-name="ce44"/>
          <table:table-cell table:style-name="ce52"/>
          <table:table-cell table:style-name="ce6"/>
          <table:table-cell/>
          <table:table-cell table:style-name="ce6" table:number-columns-repeated="986"/>
          <table:table-cell table:number-columns-repeated="10"/>
        </table:table-row>
        <table:table-row table:style-name="ro4">
          <table:table-cell table:style-name="ce3" office:value-type="float" office:value="5">
            <text:p>5</text:p>
          </table:table-cell>
          <table:table-cell table:style-name="ce9" office:value-type="string">
            <text:p>FPLS1204</text:p>
          </table:table-cell>
          <table:table-cell table:style-name="ce10" office:value-type="string">
            <text:p>Subinspector </text:p>
          </table:table-cell>
          <table:table-cell table:style-name="ce3" office:value-type="string">
            <text:p>SEDIJ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float" office:value="12">
            <text:p>12</text:p>
          </table:table-cell>
          <table:table-cell table:style-name="ce23" table:formula="of:=ROUND(30.91*1.025; 2)*12*4+ ROUND(30.91*1.025; 2)*0+ROUND(21.04*1.025; 2)*12*6+ROUND(40.83*1.025; 2)*12*2" office:value-type="currency" office:currency="EUR" office:value="4078.08">
            <text:p>4.078,08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6.68*1.025; 2)*2*4+ ROUND(26.68*1.025; 2)*0+ROUND(20.82*1.025; 2)*2*6+ROUND(29.77*1.025; 2)*2*2" office:value-type="currency" office:currency="EUR" office:value="596.92">
            <text:p>596,92 €</text:p>
          </table:table-cell>
          <table:table-cell table:style-name="ce29" table:formula="of:=SUM([.F7]+[.H7]+[.I7]+[.J7])" office:value-type="float" office:value="20192.4">
            <text:p>20.192,40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30" table:formula="of:=[.L7]/12*2" office:value-type="float" office:value="1678.94">
            <text:p>1.678,94 €</text:p>
          </table:table-cell>
          <table:table-cell table:style-name="ce23" table:formula="of:=[.L7]+[.M7]" office:value-type="currency" office:currency="EUR" office:value="11752.58">
            <text:p>11.752,58 €</text:p>
          </table:table-cell>
          <table:table-cell table:style-name="ce30" table:formula="of:=10545.57*1.025" office:value-type="float" office:value="10809.21">
            <text:p>10.809,21 €</text:p>
          </table:table-cell>
          <table:table-cell table:style-name="ce30" table:formula="of:=([.O7]/12)*2" office:value-type="float" office:value="1801.54">
            <text:p>1.801,54 €</text:p>
          </table:table-cell>
          <table:table-cell table:style-name="ce29" table:formula="of:=[.O7]+[.P7]" office:value-type="float" office:value="12610.75">
            <text:p>12.610,75 €</text:p>
          </table:table-cell>
          <table:table-cell table:style-name="ce29" table:formula="of:=[.N7]+[.Q7]" office:value-type="float" office:value="24363.33">
            <text:p>24.363,33 €</text:p>
          </table:table-cell>
          <table:table-cell table:style-name="ce30" table:formula="of:=1973.32*1.025" office:value-type="float" office:value="2022.65">
            <text:p>2.022,65 €</text:p>
          </table:table-cell>
          <table:table-cell table:style-name="ce30" table:formula="of:=2704.11*1.025" office:value-type="float" office:value="2771.71">
            <text:p>2.771,71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7]+[.R7]+[.S7]" office:value-type="float" office:value="46578.38">
            <text:p>46.578,38 €</text:p>
          </table:table-cell>
          <table:table-cell table:style-name="ce29" table:formula="of:=([.T7]+[.U7]+[.V7])*0.3714" office:value-type="float" office:value="19303.92">
            <text:p>19.303,92 €</text:p>
          </table:table-cell>
          <table:table-cell/>
          <table:table-cell table:style-name="ce44"/>
          <table:table-cell table:style-name="ce52"/>
          <table:table-cell table:style-name="ce6"/>
          <table:table-cell/>
          <table:table-cell table:style-name="ce6" table:number-columns-repeated="986"/>
          <table:table-cell table:number-columns-repeated="10"/>
        </table:table-row>
        <table:table-row table:style-name="ro4">
          <table:table-cell table:style-name="ce3" office:value-type="float" office:value="6">
            <text:p>6</text:p>
          </table:table-cell>
          <table:table-cell table:style-name="ce9" office:value-type="string">
            <text:p>FPLO1402</text:p>
          </table:table-cell>
          <table:table-cell table:style-name="ce10" office:value-type="string">
            <text:p>Oficial 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8]+[.H8]+[.I8]+[.J8])" office:value-type="float" office:value="11884.58">
            <text:p>11.884,5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8]/12*2" office:value-type="float" office:value="1225.98">
            <text:p>1.225,98 €</text:p>
          </table:table-cell>
          <table:table-cell table:style-name="ce23" table:formula="of:=[.L8]+[.M8]" office:value-type="currency" office:currency="EUR" office:value="8581.86">
            <text:p>8.581,86 €</text:p>
          </table:table-cell>
          <table:table-cell table:style-name="ce30" table:formula="of:=10914.66*1.025" office:value-type="float" office:value="11187.53">
            <text:p>11.187,53 €</text:p>
          </table:table-cell>
          <table:table-cell table:style-name="ce30" table:formula="of:=([.O8]/12)*2" office:value-type="float" office:value="1864.59">
            <text:p>1.864,59 €</text:p>
          </table:table-cell>
          <table:table-cell table:style-name="ce29" table:formula="of:=[.O8]+[.P8]" office:value-type="float" office:value="13052.12">
            <text:p>13.052,12 €</text:p>
          </table:table-cell>
          <table:table-cell table:style-name="ce29" table:formula="of:=[.N8]+[.Q8]" office:value-type="float" office:value="21633.98">
            <text:p>21.633,98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8]+[.R8]+[.S8]" office:value-type="float" office:value="35186.38">
            <text:p>35.186,38 €</text:p>
          </table:table-cell>
          <table:table-cell table:style-name="ce29" table:formula="of:=([.T8]+[.U8]+[.V8])*0.3714" office:value-type="float" office:value="14802.07">
            <text:p>14.802,07 €</text:p>
          </table:table-cell>
          <table:table-cell/>
          <table:table-cell table:style-name="ce44"/>
          <table:table-cell table:style-name="ce21" table:number-columns-repeated="2"/>
          <table:table-cell/>
          <table:table-cell table:style-name="ce21" table:number-columns-repeated="986"/>
          <table:table-cell table:number-columns-repeated="10"/>
        </table:table-row>
        <table:table-row table:style-name="ro4">
          <table:table-cell table:style-name="ce3" office:value-type="float" office:value="7">
            <text:p>7</text:p>
          </table:table-cell>
          <table:table-cell table:style-name="ce9" office:value-type="string">
            <text:p>FPLO1403</text:p>
          </table:table-cell>
          <table:table-cell table:style-name="ce10" office:value-type="string">
            <text:p>Oficial - A Extinguir</text:p>
          </table:table-cell>
          <table:table-cell table:style-name="ce3" office:value-type="string">
            <text:p>SASO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2">
            <text:p>12</text:p>
          </table:table-cell>
          <table:table-cell table:style-name="ce23" table:formula="of:=ROUND(30.91*1.025; 2)*12*6+ROUND(21.04*1.025; 2)*12*6" office:value-type="currency" office:currency="EUR" office:value="3834">
            <text:p>3.834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ROUND(20.82*1.025; 2)*2*6" office:value-type="currency" office:currency="EUR" office:value="584.28">
            <text:p>584,28 €</text:p>
          </table:table-cell>
          <table:table-cell table:style-name="ce29" table:formula="of:=SUM([.F9]+[.H9]+[.I9]+[.J9])" office:value-type="float" office:value="16302.86">
            <text:p>16.302,8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9]/12*2" office:value-type="float" office:value="1225.98">
            <text:p>1.225,98 €</text:p>
          </table:table-cell>
          <table:table-cell table:style-name="ce23" table:formula="of:=[.L9]+[.M9]" office:value-type="currency" office:currency="EUR" office:value="8581.86">
            <text:p>8.581,86 €</text:p>
          </table:table-cell>
          <table:table-cell table:style-name="ce30" table:formula="of:=10914.66*1.025" office:value-type="float" office:value="11187.53">
            <text:p>11.187,53 €</text:p>
          </table:table-cell>
          <table:table-cell table:style-name="ce30" table:formula="of:=([.O9]/12)*2" office:value-type="float" office:value="1864.59">
            <text:p>1.864,59 €</text:p>
          </table:table-cell>
          <table:table-cell table:style-name="ce29" table:formula="of:=[.O9]+[.P9]" office:value-type="float" office:value="13052.12">
            <text:p>13.052,12 €</text:p>
          </table:table-cell>
          <table:table-cell table:style-name="ce29" table:formula="of:=[.N9]+[.Q9]" office:value-type="float" office:value="21633.98">
            <text:p>21.633,98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9]+[.R9]+[.S9]" office:value-type="float" office:value="39604.66">
            <text:p>39.604,66 €</text:p>
          </table:table-cell>
          <table:table-cell table:style-name="ce29" table:formula="of:=([.T9]+[.U9]+[.V9])*0.3714" office:value-type="float" office:value="16443.02">
            <text:p>16.443,02 €</text:p>
          </table:table-cell>
          <table:table-cell/>
          <table:table-cell table:style-name="ce44"/>
          <table:table-cell table:style-name="ce4" table:number-columns-repeated="2"/>
          <table:table-cell/>
          <table:table-cell table:style-name="ce4" table:number-columns-repeated="986"/>
          <table:table-cell table:number-columns-repeated="10"/>
        </table:table-row>
        <table:table-row table:style-name="ro4">
          <table:table-cell table:style-name="ce3" office:value-type="float" office:value="8">
            <text:p>8</text:p>
          </table:table-cell>
          <table:table-cell table:style-name="ce9" office:value-type="string">
            <text:p>FPLO1405</text:p>
          </table:table-cell>
          <table:table-cell table:style-name="ce10" office:value-type="string">
            <text:p>Oficial <text:s/></text:p>
          </table:table-cell>
          <table:table-cell table:style-name="ce3" office:value-type="string">
            <text:p>VACANTE – LEMIA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-ROUND(10134.84*1.025/12; 2)*12" office:value-type="currency" office:currency="EUR" office:value="0">
            <text:p>0,00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-ROUND(729.96*1.025; 2)*2" office:value-type="currency" office:currency="EUR" office:value="0">
            <text:p>0,00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10]+[.H10]+[.I10]+[.J10])" office:value-type="float" office:value="0">
            <text:p>0,00 €</text:p>
          </table:table-cell>
          <table:table-cell table:style-name="ce23" table:formula="of:=ROUND(8372.61*1.025/14; 2)*12-ROUND(8372.61*1.025/14; 2)*12" office:value-type="currency" office:currency="EUR" office:value="0">
            <text:p>0,00 €</text:p>
          </table:table-cell>
          <table:table-cell table:style-name="ce30" table:formula="of:=[.L10]/12*2" office:value-type="float" office:value="0">
            <text:p>0,00 €</text:p>
          </table:table-cell>
          <table:table-cell table:style-name="ce23" table:formula="of:=[.L10]+[.M10]" office:value-type="currency" office:currency="EUR" office:value="0">
            <text:p>0,00 €</text:p>
          </table:table-cell>
          <table:table-cell table:style-name="ce30" table:formula="of:=(10914.66-9133.01)*1.025/12" office:value-type="float" office:value="152.18">
            <text:p>152,18 €</text:p>
          </table:table-cell>
          <table:table-cell table:style-name="ce30" table:formula="of:=([.O10]/12)*2" office:value-type="float" office:value="25.36">
            <text:p>25,36 €</text:p>
          </table:table-cell>
          <table:table-cell table:style-name="ce29" table:formula="of:=[.O10]+[.P10]" office:value-type="float" office:value="177.54">
            <text:p>177,54 €</text:p>
          </table:table-cell>
          <table:table-cell table:style-name="ce29" table:formula="of:=[.N10]+[.Q10]" office:value-type="float" office:value="177.54">
            <text:p>177,54 €</text:p>
          </table:table-cell>
          <table:table-cell table:style-name="ce30" table:formula="of:=1627.14*1.025-1627.14*1.025" office:value-type="float" office:value="0">
            <text:p>0,00 €</text:p>
          </table:table-cell>
          <table:table-cell table:style-name="ce30" table:formula="of:=1992.6*1.025-1992.6*1.025" office:value-type="float" office:value="0">
            <text:p>0,00 €</text:p>
          </table:table-cell>
          <table:table-cell table:style-name="ce30" table:formula="of:=2561.95*1.025-2561.95*1.025" office:value-type="float" office:value="0">
            <text:p>0,00 €</text:p>
          </table:table-cell>
          <table:table-cell table:style-name="ce30" table:formula="of:=[.K10]+[.R10]+[.S10]" office:value-type="float" office:value="177.54">
            <text:p>177,54 €</text:p>
          </table:table-cell>
          <table:table-cell table:style-name="ce29" table:formula="of:=([.T10]+[.U10]+[.V10])*0.3714" office:value-type="float" office:value="65.94">
            <text:p>65,94 €</text:p>
          </table:table-cell>
          <table:table-cell/>
          <table:table-cell table:style-name="ce44"/>
          <table:table-cell table:style-name="ce4"/>
          <table:table-cell table:number-columns-repeated="2"/>
          <table:table-cell table:style-name="ce4" table:number-columns-repeated="986"/>
          <table:table-cell table:number-columns-repeated="10"/>
        </table:table-row>
        <table:table-row table:style-name="ro4">
          <table:table-cell table:style-name="ce3" office:value-type="float" office:value="9">
            <text:p>9</text:p>
          </table:table-cell>
          <table:table-cell table:style-name="ce9" office:value-type="string">
            <text:p>FPLO1406</text:p>
          </table:table-cell>
          <table:table-cell table:style-name="ce10" office:value-type="string">
            <text:p>Oficial <text:s/></text:p>
          </table:table-cell>
          <table:table-cell table:style-name="ce3" office:value-type="string">
            <text:p>VACANTE – GODE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-ROUND(10134.84*1.025/12; 2)*12" office:value-type="currency" office:currency="EUR" office:value="0">
            <text:p>0,00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-ROUND(729.96*1.025; 2)*2" office:value-type="currency" office:currency="EUR" office:value="0">
            <text:p>0,00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11]+[.H11]+[.I11]+[.J11])" office:value-type="float" office:value="0">
            <text:p>0,00 €</text:p>
          </table:table-cell>
          <table:table-cell table:style-name="ce23" table:formula="of:=ROUND(8372.61*1.025/14; 2)*12-ROUND(8372.61*1.025/14; 2)*12" office:value-type="currency" office:currency="EUR" office:value="0">
            <text:p>0,00 €</text:p>
          </table:table-cell>
          <table:table-cell table:style-name="ce30" table:formula="of:=[.L11]/12*2" office:value-type="float" office:value="0">
            <text:p>0,00 €</text:p>
          </table:table-cell>
          <table:table-cell table:style-name="ce23" table:formula="of:=[.L11]+[.M11]" office:value-type="currency" office:currency="EUR" office:value="0">
            <text:p>0,00 €</text:p>
          </table:table-cell>
          <table:table-cell table:style-name="ce30" table:formula="of:=(10914.66-9133.01)*1.025/12" office:value-type="float" office:value="152.18">
            <text:p>152,18 €</text:p>
          </table:table-cell>
          <table:table-cell table:style-name="ce30" table:formula="of:=([.O11]/12)*2" office:value-type="float" office:value="25.36">
            <text:p>25,36 €</text:p>
          </table:table-cell>
          <table:table-cell table:style-name="ce29" table:formula="of:=[.O11]+[.P11]" office:value-type="float" office:value="177.54">
            <text:p>177,54 €</text:p>
          </table:table-cell>
          <table:table-cell table:style-name="ce29" table:formula="of:=[.N11]+[.Q11]" office:value-type="float" office:value="177.54">
            <text:p>177,54 €</text:p>
          </table:table-cell>
          <table:table-cell table:style-name="ce30" table:formula="of:=1627.14*1.025-1627.14*1.025" office:value-type="float" office:value="0">
            <text:p>0,00 €</text:p>
          </table:table-cell>
          <table:table-cell table:style-name="ce30" table:formula="of:=1992.6*1.025-1992.6*1.025" office:value-type="float" office:value="0">
            <text:p>0,00 €</text:p>
          </table:table-cell>
          <table:table-cell table:style-name="ce30" table:formula="of:=2561.95*1.025-2561.95*1.025" office:value-type="float" office:value="0">
            <text:p>0,00 €</text:p>
          </table:table-cell>
          <table:table-cell table:style-name="ce30" table:formula="of:=[.K11]+[.R11]+[.S11]" office:value-type="float" office:value="177.54">
            <text:p>177,54 €</text:p>
          </table:table-cell>
          <table:table-cell table:style-name="ce29" table:formula="of:=([.T11]+[.U11]+[.V11])*0.3714" office:value-type="float" office:value="65.94">
            <text:p>65,94 €</text:p>
          </table:table-cell>
          <table:table-cell/>
          <table:table-cell table:style-name="ce44"/>
          <table:table-cell table:style-name="ce4"/>
          <table:table-cell table:number-columns-repeated="2"/>
          <table:table-cell table:style-name="ce4" table:number-columns-repeated="986"/>
          <table:table-cell table:number-columns-repeated="10"/>
        </table:table-row>
        <table:table-row table:style-name="ro4">
          <table:table-cell table:style-name="ce3" office:value-type="float" office:value="10">
            <text:p>10</text:p>
          </table:table-cell>
          <table:table-cell table:style-name="ce9" office:value-type="string">
            <text:p>FPLO1407</text:p>
          </table:table-cell>
          <table:table-cell table:style-name="ce10" office:value-type="string">
            <text:p>Oficial <text:s/></text:p>
          </table:table-cell>
          <table:table-cell table:style-name="ce3" office:value-type="string">
            <text:p>VACANTE – LLRA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-ROUND(10134.84*1.025/12; 2)*12" office:value-type="currency" office:currency="EUR" office:value="0">
            <text:p>0,00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-ROUND(729.96*1.025; 2)*2" office:value-type="currency" office:currency="EUR" office:value="0">
            <text:p>0,00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12]+[.H12]+[.I12]+[.J12])" office:value-type="float" office:value="0">
            <text:p>0,00 €</text:p>
          </table:table-cell>
          <table:table-cell table:style-name="ce23" table:formula="of:=ROUND(8372.61*1.025/14; 2)*12-ROUND(8372.61*1.025/14; 2)*12" office:value-type="currency" office:currency="EUR" office:value="0">
            <text:p>0,00 €</text:p>
          </table:table-cell>
          <table:table-cell table:style-name="ce30" table:formula="of:=[.L12]/12*2" office:value-type="float" office:value="0">
            <text:p>0,00 €</text:p>
          </table:table-cell>
          <table:table-cell table:style-name="ce23" table:formula="of:=[.L12]+[.M12]" office:value-type="currency" office:currency="EUR" office:value="0">
            <text:p>0,00 €</text:p>
          </table:table-cell>
          <table:table-cell table:style-name="ce30" table:formula="of:=(10914.66-9133.01)*1.025/12" office:value-type="float" office:value="152.18">
            <text:p>152,18 €</text:p>
          </table:table-cell>
          <table:table-cell table:style-name="ce30" table:formula="of:=([.O12]/12)*2" office:value-type="float" office:value="25.36">
            <text:p>25,36 €</text:p>
          </table:table-cell>
          <table:table-cell table:style-name="ce29" table:formula="of:=[.O12]+[.P12]" office:value-type="float" office:value="177.54">
            <text:p>177,54 €</text:p>
          </table:table-cell>
          <table:table-cell table:style-name="ce29" table:formula="of:=[.N12]+[.Q12]" office:value-type="float" office:value="177.54">
            <text:p>177,54 €</text:p>
          </table:table-cell>
          <table:table-cell table:style-name="ce30" table:formula="of:=1627.14*1.025-1627.14*1.025" office:value-type="float" office:value="0">
            <text:p>0,00 €</text:p>
          </table:table-cell>
          <table:table-cell table:style-name="ce30" table:formula="of:=1992.6*1.025-1992.6*1.025" office:value-type="float" office:value="0">
            <text:p>0,00 €</text:p>
          </table:table-cell>
          <table:table-cell table:style-name="ce30" table:formula="of:=2561.95*1.025-2561.95*1.025" office:value-type="float" office:value="0">
            <text:p>0,00 €</text:p>
          </table:table-cell>
          <table:table-cell table:style-name="ce30" table:formula="of:=[.K12]+[.R12]+[.S12]" office:value-type="float" office:value="177.54">
            <text:p>177,54 €</text:p>
          </table:table-cell>
          <table:table-cell table:style-name="ce29" table:formula="of:=([.T12]+[.U12]+[.V12])*0.3714" office:value-type="float" office:value="65.94">
            <text:p>65,94 €</text:p>
          </table:table-cell>
          <table:table-cell/>
          <table:table-cell table:style-name="ce44"/>
          <table:table-cell table:style-name="ce33"/>
          <table:table-cell table:number-columns-repeated="2"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11">
            <text:p>11</text:p>
          </table:table-cell>
          <table:table-cell table:style-name="ce9" office:value-type="string">
            <text:p>FPLO1408</text:p>
          </table:table-cell>
          <table:table-cell table:style-name="ce10" office:value-type="string">
            <text:p>Oficial <text:s/></text:p>
          </table:table-cell>
          <table:table-cell table:style-name="ce3" office:value-type="string">
            <text:p>VACANTE 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-ROUND(10134.84*1.025/12; 2)*12" office:value-type="currency" office:currency="EUR" office:value="0">
            <text:p>0,00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-ROUND(729.96*1.025; 2)*2" office:value-type="currency" office:currency="EUR" office:value="0">
            <text:p>0,00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13]+[.H13]+[.I13]+[.J13])" office:value-type="float" office:value="0">
            <text:p>0,00 €</text:p>
          </table:table-cell>
          <table:table-cell table:style-name="ce23" table:formula="of:=ROUND(8372.61*1.025/14; 2)*12-ROUND(8372.61*1.025/14; 2)*12" office:value-type="currency" office:currency="EUR" office:value="0">
            <text:p>0,00 €</text:p>
          </table:table-cell>
          <table:table-cell table:style-name="ce30" table:formula="of:=[.L13]/12*2" office:value-type="float" office:value="0">
            <text:p>0,00 €</text:p>
          </table:table-cell>
          <table:table-cell table:style-name="ce23" table:formula="of:=[.L13]+[.M13]" office:value-type="currency" office:currency="EUR" office:value="0">
            <text:p>0,00 €</text:p>
          </table:table-cell>
          <table:table-cell table:style-name="ce30" table:formula="of:=(10914.66-9133.01)*1.025/12" office:value-type="float" office:value="152.18">
            <text:p>152,18 €</text:p>
          </table:table-cell>
          <table:table-cell table:style-name="ce30" table:formula="of:=([.O13]/12)*2" office:value-type="float" office:value="25.36">
            <text:p>25,36 €</text:p>
          </table:table-cell>
          <table:table-cell table:style-name="ce29" table:formula="of:=[.O13]+[.P13]" office:value-type="float" office:value="177.54">
            <text:p>177,54 €</text:p>
          </table:table-cell>
          <table:table-cell table:style-name="ce29" table:formula="of:=[.N13]+[.Q13]" office:value-type="float" office:value="177.54">
            <text:p>177,54 €</text:p>
          </table:table-cell>
          <table:table-cell table:style-name="ce30" table:formula="of:=1627.14*1.025-1627.14*1.025" office:value-type="float" office:value="0">
            <text:p>0,00 €</text:p>
          </table:table-cell>
          <table:table-cell table:style-name="ce30" table:formula="of:=1992.6*1.025-1992.6*1.025" office:value-type="float" office:value="0">
            <text:p>0,00 €</text:p>
          </table:table-cell>
          <table:table-cell table:style-name="ce30" table:formula="of:=2561.95*1.025-2561.95*1.025" office:value-type="float" office:value="0">
            <text:p>0,00 €</text:p>
          </table:table-cell>
          <table:table-cell table:style-name="ce30" table:formula="of:=[.K13]+[.R13]+[.S13]" office:value-type="float" office:value="177.54">
            <text:p>177,54 €</text:p>
          </table:table-cell>
          <table:table-cell table:style-name="ce29" table:formula="of:=([.T13]+[.U13]+[.V13])*0.3714" office:value-type="float" office:value="65.94">
            <text:p>65,94 €</text:p>
          </table:table-cell>
          <table:table-cell/>
          <table:table-cell table:style-name="ce44"/>
          <table:table-cell table:style-name="ce33"/>
          <table:table-cell table:number-columns-repeated="2"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12">
            <text:p>12</text:p>
          </table:table-cell>
          <table:table-cell table:style-name="ce9" office:value-type="string">
            <text:p>FPLO1409</text:p>
          </table:table-cell>
          <table:table-cell table:style-name="ce10" office:value-type="string">
            <text:p>Oficial </text:p>
          </table:table-cell>
          <table:table-cell table:style-name="ce3" office:value-type="string">
            <text:p>VACANTE – GOVAR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-ROUND(10134.84*1.025/12; 2)*12" office:value-type="currency" office:currency="EUR" office:value="0">
            <text:p>0,00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-ROUND(729.96*1.025; 2)*2" office:value-type="currency" office:currency="EUR" office:value="0">
            <text:p>0,00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14]+[.H14]+[.I14]+[.J14])" office:value-type="float" office:value="0">
            <text:p>0,00 €</text:p>
          </table:table-cell>
          <table:table-cell table:style-name="ce23" table:formula="of:=ROUND(8372.61*1.025/14; 2)*12-ROUND(8372.61*1.025/14; 2)*12" office:value-type="currency" office:currency="EUR" office:value="0">
            <text:p>0,00 €</text:p>
          </table:table-cell>
          <table:table-cell table:style-name="ce30" table:formula="of:=[.L14]/12*2" office:value-type="float" office:value="0">
            <text:p>0,00 €</text:p>
          </table:table-cell>
          <table:table-cell table:style-name="ce23" table:formula="of:=[.L14]+[.M14]" office:value-type="currency" office:currency="EUR" office:value="0">
            <text:p>0,00 €</text:p>
          </table:table-cell>
          <table:table-cell table:style-name="ce30" table:formula="of:=(10914.66-9133.01)*1.025/12" office:value-type="float" office:value="152.18">
            <text:p>152,18 €</text:p>
          </table:table-cell>
          <table:table-cell table:style-name="ce30" table:formula="of:=([.O14]/12)*2" office:value-type="float" office:value="25.36">
            <text:p>25,36 €</text:p>
          </table:table-cell>
          <table:table-cell table:style-name="ce29" table:formula="of:=[.O14]+[.P14]" office:value-type="float" office:value="177.54">
            <text:p>177,54 €</text:p>
          </table:table-cell>
          <table:table-cell table:style-name="ce29" table:formula="of:=[.N14]+[.Q14]" office:value-type="float" office:value="177.54">
            <text:p>177,54 €</text:p>
          </table:table-cell>
          <table:table-cell table:style-name="ce30" table:formula="of:=1627.14*1.025-1627.14*1.025" office:value-type="float" office:value="0">
            <text:p>0,00 €</text:p>
          </table:table-cell>
          <table:table-cell table:style-name="ce30" table:formula="of:=1992.6*1.025-1992.6*1.025" office:value-type="float" office:value="0">
            <text:p>0,00 €</text:p>
          </table:table-cell>
          <table:table-cell table:style-name="ce30" table:formula="of:=2561.95*1.025-2561.95*1.025" office:value-type="float" office:value="0">
            <text:p>0,00 €</text:p>
          </table:table-cell>
          <table:table-cell table:style-name="ce30" table:formula="of:=[.K14]+[.R14]+[.S14]" office:value-type="float" office:value="177.54">
            <text:p>177,54 €</text:p>
          </table:table-cell>
          <table:table-cell table:style-name="ce29" table:formula="of:=([.T14]+[.U14]+[.V14])*0.3714" office:value-type="float" office:value="65.94">
            <text:p>65,94 €</text:p>
          </table:table-cell>
          <table:table-cell/>
          <table:table-cell table:style-name="ce44"/>
          <table:table-cell table:style-name="ce33"/>
          <table:table-cell table:number-columns-repeated="2"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13">
            <text:p>13</text:p>
          </table:table-cell>
          <table:table-cell table:style-name="ce9" office:value-type="string">
            <text:p>FPLP1401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ABSEV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7">
            <text:p>7</text:p>
          </table:table-cell>
          <table:table-cell table:style-name="ce23" table:formula="of:=ROUND(30.91*1.025; 2)*12*6+ROUND(21.04*1.025; 2)*12*1" office:value-type="currency" office:currency="EUR" office:value="2539.8">
            <text:p>2.539,8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1" office:value-type="currency" office:currency="EUR" office:value="370.88">
            <text:p>370,88 €</text:p>
          </table:table-cell>
          <table:table-cell table:style-name="ce29" table:formula="of:=SUM([.F15]+[.H15]+[.I15]+[.J15])" office:value-type="float" office:value="14795.26">
            <text:p>14.795,2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15]/12*2" office:value-type="float" office:value="1225.98">
            <text:p>1.225,98 €</text:p>
          </table:table-cell>
          <table:table-cell table:style-name="ce23" table:formula="of:=[.L15]+[.M15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15]/12)*2" office:value-type="float" office:value="1560.22">
            <text:p>1.560,22 €</text:p>
          </table:table-cell>
          <table:table-cell table:style-name="ce29" table:formula="of:=[.O15]+[.P15]" office:value-type="float" office:value="10921.56">
            <text:p>10.921,56 €</text:p>
          </table:table-cell>
          <table:table-cell table:style-name="ce29" table:formula="of:=[.N15]+[.Q15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15]+[.R15]+[.S15]" office:value-type="float" office:value="35966.5">
            <text:p>35.966,50 €</text:p>
          </table:table-cell>
          <table:table-cell table:style-name="ce29" table:formula="of:=([.T15]+[.U15]+[.V15])*0.3714" office:value-type="float" office:value="15091.81">
            <text:p>15.091,81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14">
            <text:p>14</text:p>
          </table:table-cell>
          <table:table-cell table:style-name="ce9" office:value-type="string">
            <text:p>FPLP1402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AFSU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">
            <text:p>1</text:p>
          </table:table-cell>
          <table:table-cell table:style-name="ce23" table:formula="of:=ROUND(30.91*1.025; 2)*12*1+ ROUND(30.91*1.025; 2)*0" office:value-type="currency" office:currency="EUR" office:value="380.16">
            <text:p>380,16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1+ ROUND(26.68*1.025; 2)*0" office:value-type="currency" office:currency="EUR" office:value="54.7">
            <text:p>54,70 €</text:p>
          </table:table-cell>
          <table:table-cell table:style-name="ce29" table:formula="of:=SUM([.F16]+[.H16]+[.I16]+[.J16])" office:value-type="float" office:value="12319.44">
            <text:p>12.319,44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16]/12*2" office:value-type="float" office:value="1225.98">
            <text:p>1.225,98 €</text:p>
          </table:table-cell>
          <table:table-cell table:style-name="ce23" table:formula="of:=[.L16]+[.M16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16]/12)*2" office:value-type="float" office:value="1560.22">
            <text:p>1.560,22 €</text:p>
          </table:table-cell>
          <table:table-cell table:style-name="ce29" table:formula="of:=[.O16]+[.P16]" office:value-type="float" office:value="10921.56">
            <text:p>10.921,56 €</text:p>
          </table:table-cell>
          <table:table-cell table:style-name="ce29" table:formula="of:=[.N16]+[.Q16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16]+[.R16]+[.S16]" office:value-type="float" office:value="33490.68">
            <text:p>33.490,68 €</text:p>
          </table:table-cell>
          <table:table-cell table:style-name="ce29" table:formula="of:=([.T16]+[.U16]+[.V16])*0.3714" office:value-type="float" office:value="14172.29">
            <text:p>14.172,29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15">
            <text:p>15</text:p>
          </table:table-cell>
          <table:table-cell table:style-name="ce9" office:value-type="string">
            <text:p>FPLP1403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AJARM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2">
            <text:p>12</text:p>
          </table:table-cell>
          <table:table-cell table:style-name="ce23" table:formula="of:=ROUND(30.91*1.025; 2)*12*6+ROUND(21.04*1.025; 2)*12*6" office:value-type="currency" office:currency="EUR" office:value="3834">
            <text:p>3.834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6" office:value-type="currency" office:currency="EUR" office:value="584.28">
            <text:p>584,28 €</text:p>
          </table:table-cell>
          <table:table-cell table:style-name="ce29" table:formula="of:=SUM([.F17]+[.H17]+[.I17]+[.J17])" office:value-type="float" office:value="16302.86">
            <text:p>16.302,8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17]/12*2" office:value-type="float" office:value="1225.98">
            <text:p>1.225,98 €</text:p>
          </table:table-cell>
          <table:table-cell table:style-name="ce23" table:formula="of:=[.L17]+[.M17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17]/12)*2" office:value-type="float" office:value="1560.22">
            <text:p>1.560,22 €</text:p>
          </table:table-cell>
          <table:table-cell table:style-name="ce29" table:formula="of:=[.O17]+[.P17]" office:value-type="float" office:value="10921.56">
            <text:p>10.921,56 €</text:p>
          </table:table-cell>
          <table:table-cell table:style-name="ce29" table:formula="of:=[.N17]+[.Q17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17]+[.R17]+[.S17]" office:value-type="float" office:value="37474.1">
            <text:p>37.474,10 €</text:p>
          </table:table-cell>
          <table:table-cell table:style-name="ce29" table:formula="of:=([.T17]+[.U17]+[.V17])*0.3714" office:value-type="float" office:value="15651.73">
            <text:p>15.651,73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16">
            <text:p>16</text:p>
          </table:table-cell>
          <table:table-cell table:style-name="ce9" office:value-type="string">
            <text:p>FPLP1404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ALTRM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string">
            <text:p>7*8</text:p>
          </table:table-cell>
          <table:table-cell table:style-name="ce23" table:formula="of:=ROUND(30.91*1.025; 2)*12*5+ ROUND(30.91*1.025; 2)*2+ROUND(21.04*1.025; 2)*12*2" office:value-type="currency" office:currency="EUR" office:value="2481.84">
            <text:p>2.481,84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5+ ROUND(26.68*1.025; 2)*1+ROUND(20.82*1.025; 2)*2*2" office:value-type="currency" office:currency="EUR" office:value="386.21">
            <text:p>386,21 €</text:p>
          </table:table-cell>
          <table:table-cell table:style-name="ce29" table:formula="of:=SUM([.F18]+[.H18]+[.I18]+[.J18])" office:value-type="float" office:value="14752.63">
            <text:p>14.752,63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18]/12*2" office:value-type="float" office:value="1225.98">
            <text:p>1.225,98 €</text:p>
          </table:table-cell>
          <table:table-cell table:style-name="ce23" table:formula="of:=[.L18]+[.M18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18]/12)*2" office:value-type="float" office:value="1560.22">
            <text:p>1.560,22 €</text:p>
          </table:table-cell>
          <table:table-cell table:style-name="ce29" table:formula="of:=[.O18]+[.P18]" office:value-type="float" office:value="10921.56">
            <text:p>10.921,56 €</text:p>
          </table:table-cell>
          <table:table-cell table:style-name="ce29" table:formula="of:=[.N18]+[.Q18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18]+[.R18]+[.S18]" office:value-type="float" office:value="35923.87">
            <text:p>35.923,87 €</text:p>
          </table:table-cell>
          <table:table-cell table:style-name="ce29" table:formula="of:=([.T18]+[.U18]+[.V18])*0.3714" office:value-type="float" office:value="15075.98">
            <text:p>15.075,98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17">
            <text:p>17</text:p>
          </table:table-cell>
          <table:table-cell table:style-name="ce9" office:value-type="string">
            <text:p>FPLP1405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/12" office:value-type="currency" office:currency="EUR" office:value="865.68">
            <text:p>865,6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/12" office:value-type="currency" office:currency="EUR" office:value="124.7">
            <text:p>124,70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19]+[.H19]+[.I19]+[.J19])" office:value-type="float" office:value="990.38">
            <text:p>990,38 €</text:p>
          </table:table-cell>
          <table:table-cell table:style-name="ce23" table:formula="of:=ROUND(8372.61*1.025/14; 2)*12/12" office:value-type="currency" office:currency="EUR" office:value="612.99">
            <text:p>612,99 €</text:p>
          </table:table-cell>
          <table:table-cell table:style-name="ce30" table:formula="of:=[.L19]/12*2" office:value-type="float" office:value="102.17">
            <text:p>102,17 €</text:p>
          </table:table-cell>
          <table:table-cell table:style-name="ce23" table:formula="of:=[.L19]+[.M19]" office:value-type="currency" office:currency="EUR" office:value="715.16">
            <text:p>715,16 €</text:p>
          </table:table-cell>
          <table:table-cell table:style-name="ce30" table:formula="of:=9133.01*1.025/12" office:value-type="float" office:value="780.11">
            <text:p>780,11 €</text:p>
          </table:table-cell>
          <table:table-cell table:style-name="ce30" table:formula="of:=([.O19]/12)*2" office:value-type="float" office:value="130.02">
            <text:p>130,02 €</text:p>
          </table:table-cell>
          <table:table-cell table:style-name="ce29" table:formula="of:=[.O19]+[.P19]" office:value-type="float" office:value="910.13">
            <text:p>910,13 €</text:p>
          </table:table-cell>
          <table:table-cell table:style-name="ce29" table:formula="of:=[.N19]+[.Q19]" office:value-type="float" office:value="1625.29">
            <text:p>1.625,29 €</text:p>
          </table:table-cell>
          <table:table-cell table:style-name="ce30" table:formula="of:=1627.14*1.025/12" office:value-type="float" office:value="138.98">
            <text:p>138,98 €</text:p>
          </table:table-cell>
          <table:table-cell table:style-name="ce30" table:formula="of:=1992.6*1.025/12" office:value-type="float" office:value="170.2">
            <text:p>170,20 €</text:p>
          </table:table-cell>
          <table:table-cell table:style-name="ce30" table:formula="of:=2561.95*1.025/12" office:value-type="float" office:value="218.83">
            <text:p>218,83 €</text:p>
          </table:table-cell>
          <table:table-cell table:style-name="ce30" table:formula="of:=[.K19]+[.R19]+[.S19]" office:value-type="float" office:value="2754.65">
            <text:p>2.754,65 €</text:p>
          </table:table-cell>
          <table:table-cell table:style-name="ce29" table:formula="of:=([.T19]+[.U19]+[.V19])*0.3714" office:value-type="float" office:value="1167.56">
            <text:p>1.167,56 €</text:p>
          </table:table-cell>
          <table:table-cell/>
          <table:table-cell table:style-name="ce44"/>
          <table:table-cell table:style-name="ce33"/>
          <table:table-cell table:number-columns-repeated="2"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18">
            <text:p>18</text:p>
          </table:table-cell>
          <table:table-cell table:style-name="ce9" office:value-type="string">
            <text:p>FPLP1406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ARGOR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7">
            <text:p>7</text:p>
          </table:table-cell>
          <table:table-cell table:style-name="ce23" table:formula="of:=ROUND(30.91*1.025; 2)*12*5+ ROUND(30.91*1.025; 2)*0+ROUND(21.04*1.025; 2)*12*2" office:value-type="currency" office:currency="EUR" office:value="2418.48">
            <text:p>2.418,48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5+ ROUND(26.68*1.025; 2)*0+ROUND(20.82*1.025; 2)*2*2" office:value-type="currency" office:currency="EUR" office:value="358.86">
            <text:p>358,86 €</text:p>
          </table:table-cell>
          <table:table-cell table:style-name="ce29" table:formula="of:=SUM([.F20]+[.H20]+[.I20]+[.J20])" office:value-type="float" office:value="14661.92">
            <text:p>14.661,92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20]/12*2" office:value-type="float" office:value="1225.98">
            <text:p>1.225,98 €</text:p>
          </table:table-cell>
          <table:table-cell table:style-name="ce23" table:formula="of:=[.L20]+[.M20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20]/12)*2" office:value-type="float" office:value="1560.22">
            <text:p>1.560,22 €</text:p>
          </table:table-cell>
          <table:table-cell table:style-name="ce29" table:formula="of:=[.O20]+[.P20]" office:value-type="float" office:value="10921.56">
            <text:p>10.921,56 €</text:p>
          </table:table-cell>
          <table:table-cell table:style-name="ce29" table:formula="of:=[.N20]+[.Q20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20]+[.R20]+[.S20]" office:value-type="float" office:value="35833.16">
            <text:p>35.833,16 €</text:p>
          </table:table-cell>
          <table:table-cell table:style-name="ce29" table:formula="of:=([.T20]+[.U20]+[.V20])*0.3714" office:value-type="float" office:value="15042.29">
            <text:p>15.042,29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19">
            <text:p>19</text:p>
          </table:table-cell>
          <table:table-cell table:style-name="ce9" office:value-type="string">
            <text:p>FPLP1407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DEHEM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3">
            <text:p>13</text:p>
          </table:table-cell>
          <table:table-cell table:style-name="ce23" table:formula="of:=ROUND(30.91*1.025; 2)*12*6+ROUND(21.04*1.025; 2)*12*7" office:value-type="currency" office:currency="EUR" office:value="4092.84">
            <text:p>4.092,84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ROUND(20.82*1.025; 2)*2*7" office:value-type="currency" office:currency="EUR" office:value="626.96">
            <text:p>626,96 €</text:p>
          </table:table-cell>
          <table:table-cell table:style-name="ce29" table:formula="of:=SUM([.F21]+[.H21]+[.I21]+[.J21])" office:value-type="float" office:value="16604.38">
            <text:p>16.604,3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21]/12*2" office:value-type="float" office:value="1225.98">
            <text:p>1.225,98 €</text:p>
          </table:table-cell>
          <table:table-cell table:style-name="ce23" table:formula="of:=[.L21]+[.M21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21]/12)*2" office:value-type="float" office:value="1560.22">
            <text:p>1.560,22 €</text:p>
          </table:table-cell>
          <table:table-cell table:style-name="ce29" table:formula="of:=[.O21]+[.P21]" office:value-type="float" office:value="10921.56">
            <text:p>10.921,56 €</text:p>
          </table:table-cell>
          <table:table-cell table:style-name="ce29" table:formula="of:=[.N21]+[.Q21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21]+[.R21]+[.S21]" office:value-type="float" office:value="37775.62">
            <text:p>37.775,62 €</text:p>
          </table:table-cell>
          <table:table-cell table:style-name="ce29" table:formula="of:=([.T21]+[.U21]+[.V21])*0.3714" office:value-type="float" office:value="15763.72">
            <text:p>15.763,72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20">
            <text:p>20</text:p>
          </table:table-cell>
          <table:table-cell table:style-name="ce9" office:value-type="string">
            <text:p>FPLP1408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DIDIA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2">
            <text:p>12</text:p>
          </table:table-cell>
          <table:table-cell table:style-name="ce23" table:formula="of:=ROUND(30.91*1.025; 2)*12*5+ ROUND(30.91*1.025; 2)*0+ROUND(21.04*1.025; 2)*12*7" office:value-type="currency" office:currency="EUR" office:value="3712.68">
            <text:p>3.712,68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5+ ROUND(26.68*1.025; 2)*0+ROUND(20.82*1.025; 2)*2*7" office:value-type="currency" office:currency="EUR" office:value="572.26">
            <text:p>572,26 €</text:p>
          </table:table-cell>
          <table:table-cell table:style-name="ce29" table:formula="of:=SUM([.F22]+[.H22]+[.I22]+[.J22])" office:value-type="float" office:value="16169.52">
            <text:p>16.169,52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22]/12*2" office:value-type="float" office:value="1225.98">
            <text:p>1.225,98 €</text:p>
          </table:table-cell>
          <table:table-cell table:style-name="ce23" table:formula="of:=[.L22]+[.M22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22]/12)*2" office:value-type="float" office:value="1560.22">
            <text:p>1.560,22 €</text:p>
          </table:table-cell>
          <table:table-cell table:style-name="ce29" table:formula="of:=[.O22]+[.P22]" office:value-type="float" office:value="10921.56">
            <text:p>10.921,56 €</text:p>
          </table:table-cell>
          <table:table-cell table:style-name="ce29" table:formula="of:=[.N22]+[.Q22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22]+[.R22]+[.S22]" office:value-type="float" office:value="37340.76">
            <text:p>37.340,76 €</text:p>
          </table:table-cell>
          <table:table-cell table:style-name="ce29" table:formula="of:=([.T22]+[.U22]+[.V22])*0.3714" office:value-type="float" office:value="15602.21">
            <text:p>15.602,21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21">
            <text:p>21</text:p>
          </table:table-cell>
          <table:table-cell table:style-name="ce9" office:value-type="string">
            <text:p>FPLP1409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DOGAC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7">
            <text:p>7</text:p>
          </table:table-cell>
          <table:table-cell table:style-name="ce23" table:formula="of:=ROUND(30.91*1.025; 2)*12*6+ROUND(21.04*1.025; 2)*12*1" office:value-type="currency" office:currency="EUR" office:value="2539.8">
            <text:p>2.539,8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ROUND(20.82*1.025; 2)*2*1" office:value-type="currency" office:currency="EUR" office:value="370.88">
            <text:p>370,88 €</text:p>
          </table:table-cell>
          <table:table-cell table:style-name="ce29" table:formula="of:=SUM([.F23]+[.H23]+[.I23]+[.J23])" office:value-type="float" office:value="14795.26">
            <text:p>14.795,2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23]/12*2" office:value-type="float" office:value="1225.98">
            <text:p>1.225,98 €</text:p>
          </table:table-cell>
          <table:table-cell table:style-name="ce23" table:formula="of:=[.L23]+[.M23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23]/12)*2" office:value-type="float" office:value="1560.22">
            <text:p>1.560,22 €</text:p>
          </table:table-cell>
          <table:table-cell table:style-name="ce29" table:formula="of:=[.O23]+[.P23]" office:value-type="float" office:value="10921.56">
            <text:p>10.921,56 €</text:p>
          </table:table-cell>
          <table:table-cell table:style-name="ce29" table:formula="of:=[.N23]+[.Q23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23]+[.R23]+[.S23]" office:value-type="float" office:value="35966.5">
            <text:p>35.966,50 €</text:p>
          </table:table-cell>
          <table:table-cell table:style-name="ce29" table:formula="of:=([.T23]+[.U23]+[.V23])*0.3714" office:value-type="float" office:value="15091.81">
            <text:p>15.091,81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22">
            <text:p>22</text:p>
          </table:table-cell>
          <table:table-cell table:style-name="ce9" office:value-type="string">
            <text:p>FPLP1410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GATRA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1">
            <text:p>11</text:p>
          </table:table-cell>
          <table:table-cell table:style-name="ce23" table:formula="of:=ROUND(30.91*1.025; 2)*12*5+ ROUND(30.91*1.025; 2)*0+ROUND(21.04*1.025; 2)*12*6" office:value-type="currency" office:currency="EUR" office:value="3453.84">
            <text:p>3.453,84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5+ ROUND(26.68*1.025; 2)*0+ROUND(20.82*1.025; 2)*2*6" office:value-type="currency" office:currency="EUR" office:value="529.58">
            <text:p>529,58 €</text:p>
          </table:table-cell>
          <table:table-cell table:style-name="ce29" table:formula="of:=SUM([.F24]+[.H24]+[.I24]+[.J24])" office:value-type="float" office:value="15868">
            <text:p>15.868,00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24]/12*2" office:value-type="float" office:value="1225.98">
            <text:p>1.225,98 €</text:p>
          </table:table-cell>
          <table:table-cell table:style-name="ce23" table:formula="of:=[.L24]+[.M24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24]/12)*2" office:value-type="float" office:value="1560.22">
            <text:p>1.560,22 €</text:p>
          </table:table-cell>
          <table:table-cell table:style-name="ce29" table:formula="of:=[.O24]+[.P24]" office:value-type="float" office:value="10921.56">
            <text:p>10.921,56 €</text:p>
          </table:table-cell>
          <table:table-cell table:style-name="ce29" table:formula="of:=[.N24]+[.Q24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24]+[.R24]+[.S24]" office:value-type="float" office:value="37039.24">
            <text:p>37.039,24 €</text:p>
          </table:table-cell>
          <table:table-cell table:style-name="ce29" table:formula="of:=([.T24]+[.U24]+[.V24])*0.3714" office:value-type="float" office:value="15490.22">
            <text:p>15.490,22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23">
            <text:p>23</text:p>
          </table:table-cell>
          <table:table-cell table:style-name="ce9" office:value-type="string">
            <text:p>FPLP1411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GODE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2">
            <text:p>12</text:p>
          </table:table-cell>
          <table:table-cell table:style-name="ce23" table:formula="of:=ROUND(30.91*1.025; 2)*12*6+ ROUND(30.91*1.025; 2)*0+ROUND(21.04*1.025; 2)*12*6" office:value-type="currency" office:currency="EUR" office:value="3834">
            <text:p>3.834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6" office:value-type="currency" office:currency="EUR" office:value="584.28">
            <text:p>584,28 €</text:p>
          </table:table-cell>
          <table:table-cell table:style-name="ce29" table:formula="of:=SUM([.F25]+[.H25]+[.I25]+[.J25])" office:value-type="float" office:value="16302.86">
            <text:p>16.302,8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25]/12*2" office:value-type="float" office:value="1225.98">
            <text:p>1.225,98 €</text:p>
          </table:table-cell>
          <table:table-cell table:style-name="ce23" table:formula="of:=[.L25]+[.M25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25]/12)*2" office:value-type="float" office:value="1560.22">
            <text:p>1.560,22 €</text:p>
          </table:table-cell>
          <table:table-cell table:style-name="ce29" table:formula="of:=[.O25]+[.P25]" office:value-type="float" office:value="10921.56">
            <text:p>10.921,56 €</text:p>
          </table:table-cell>
          <table:table-cell table:style-name="ce29" table:formula="of:=[.N25]+[.Q25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25]+[.R25]+[.S25]" office:value-type="float" office:value="37474.1">
            <text:p>37.474,10 €</text:p>
          </table:table-cell>
          <table:table-cell table:style-name="ce29" table:formula="of:=([.T25]+[.U25]+[.V25])*0.3714" office:value-type="float" office:value="15651.73">
            <text:p>15.651,73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24">
            <text:p>24</text:p>
          </table:table-cell>
          <table:table-cell table:style-name="ce9" office:value-type="string">
            <text:p>FPLP1412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GOMA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2">
            <text:p>12</text:p>
          </table:table-cell>
          <table:table-cell table:style-name="ce23" table:formula="of:=ROUND(30.91*1.025; 2)*12*6+ ROUND(30.91*1.025; 2)*0+ROUND(21.04*1.025; 2)*12*6" office:value-type="currency" office:currency="EUR" office:value="3834">
            <text:p>3.834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6" office:value-type="currency" office:currency="EUR" office:value="584.28">
            <text:p>584,28 €</text:p>
          </table:table-cell>
          <table:table-cell table:style-name="ce29" table:formula="of:=SUM([.F26]+[.H26]+[.I26]+[.J26])" office:value-type="float" office:value="16302.86">
            <text:p>16.302,8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26]/12*2" office:value-type="float" office:value="1225.98">
            <text:p>1.225,98 €</text:p>
          </table:table-cell>
          <table:table-cell table:style-name="ce23" table:formula="of:=[.L26]+[.M26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26]/12)*2" office:value-type="float" office:value="1560.22">
            <text:p>1.560,22 €</text:p>
          </table:table-cell>
          <table:table-cell table:style-name="ce29" table:formula="of:=[.O26]+[.P26]" office:value-type="float" office:value="10921.56">
            <text:p>10.921,56 €</text:p>
          </table:table-cell>
          <table:table-cell table:style-name="ce29" table:formula="of:=[.N26]+[.Q26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26]+[.R26]+[.S26]" office:value-type="float" office:value="37474.1">
            <text:p>37.474,10 €</text:p>
          </table:table-cell>
          <table:table-cell table:style-name="ce29" table:formula="of:=([.T26]+[.U26]+[.V26])*0.3714" office:value-type="float" office:value="15651.73">
            <text:p>15.651,73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25">
            <text:p>25</text:p>
          </table:table-cell>
          <table:table-cell table:style-name="ce9" office:value-type="string">
            <text:p>FPLP1413</text:p>
          </table:table-cell>
          <table:table-cell table:style-name="ce10" office:value-type="string">
            <text:p>Policía </text:p>
          </table:table-cell>
          <table:table-cell table:style-name="ce3" office:value-type="string">
            <text:p>GOPEV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">
            <text:p>1</text:p>
          </table:table-cell>
          <table:table-cell table:style-name="ce23" table:formula="of:=ROUND(30.91*1.025; 2)*12*1+ ROUND(30.91*1.025; 2)*0" office:value-type="currency" office:currency="EUR" office:value="380.16">
            <text:p>380,16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1+ ROUND(26.68*1.025; 2)*0" office:value-type="currency" office:currency="EUR" office:value="54.7">
            <text:p>54,70 €</text:p>
          </table:table-cell>
          <table:table-cell table:style-name="ce29" table:formula="of:=SUM([.F27]+[.H27]+[.I27]+[.J27])" office:value-type="float" office:value="12319.44">
            <text:p>12.319,44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27]/12*2" office:value-type="float" office:value="1225.98">
            <text:p>1.225,98 €</text:p>
          </table:table-cell>
          <table:table-cell table:style-name="ce23" table:formula="of:=[.L27]+[.M27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27]/12)*2" office:value-type="float" office:value="1560.22">
            <text:p>1.560,22 €</text:p>
          </table:table-cell>
          <table:table-cell table:style-name="ce29" table:formula="of:=[.O27]+[.P27]" office:value-type="float" office:value="10921.56">
            <text:p>10.921,56 €</text:p>
          </table:table-cell>
          <table:table-cell table:style-name="ce29" table:formula="of:=[.N27]+[.Q27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27]+[.R27]+[.S27]" office:value-type="float" office:value="33490.68">
            <text:p>33.490,68 €</text:p>
          </table:table-cell>
          <table:table-cell table:style-name="ce29" table:formula="of:=([.T27]+[.U27]+[.V27])*0.3714" office:value-type="float" office:value="14172.29">
            <text:p>14.172,29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26">
            <text:p>26</text:p>
          </table:table-cell>
          <table:table-cell table:style-name="ce9" office:value-type="string">
            <text:p>FPLP1414</text:p>
          </table:table-cell>
          <table:table-cell table:style-name="ce10" office:value-type="string">
            <text:p>Policía - A <text:s/>Extinguir </text:p>
          </table:table-cell>
          <table:table-cell table:style-name="ce3" office:value-type="string">
            <text:p>GOSEM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1">
            <text:p>11</text:p>
          </table:table-cell>
          <table:table-cell table:style-name="ce23" table:formula="of:=ROUND(30.91*1.025; 2)*12*6+ROUND(21.04*1.025; 2)*12*5" office:value-type="currency" office:currency="EUR" office:value="3575.16">
            <text:p>3.575,16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5" office:value-type="currency" office:currency="EUR" office:value="541.6">
            <text:p>541,60 €</text:p>
          </table:table-cell>
          <table:table-cell table:style-name="ce29" table:formula="of:=SUM([.F28]+[.H28]+[.I28]+[.J28])" office:value-type="float" office:value="16001.34">
            <text:p>16.001,34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28]/12*2" office:value-type="float" office:value="1225.98">
            <text:p>1.225,98 €</text:p>
          </table:table-cell>
          <table:table-cell table:style-name="ce23" table:formula="of:=[.L28]+[.M28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28]/12)*2" office:value-type="float" office:value="1560.22">
            <text:p>1.560,22 €</text:p>
          </table:table-cell>
          <table:table-cell table:style-name="ce29" table:formula="of:=[.O28]+[.P28]" office:value-type="float" office:value="10921.56">
            <text:p>10.921,56 €</text:p>
          </table:table-cell>
          <table:table-cell table:style-name="ce29" table:formula="of:=[.N28]+[.Q28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28]+[.R28]+[.S28]" office:value-type="float" office:value="37172.58">
            <text:p>37.172,58 €</text:p>
          </table:table-cell>
          <table:table-cell table:style-name="ce29" table:formula="of:=([.T28]+[.U28]+[.V28])*0.3714" office:value-type="float" office:value="15539.75">
            <text:p>15.539,75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27">
            <text:p>27</text:p>
          </table:table-cell>
          <table:table-cell table:style-name="ce9" office:value-type="string">
            <text:p>FPLP1415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GOVAR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string">
            <text:p>11*12</text:p>
          </table:table-cell>
          <table:table-cell table:style-name="ce23" table:formula="of:=ROUND(30.91*1.025; 2)*12*5+ ROUND(30.91*1.025; 2)*5+ROUND(21.04*1.025; 2)*12*6" office:value-type="currency" office:currency="EUR" office:value="3612.24">
            <text:p>3.612,24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5+ ROUND(26.68*1.025; 2)*1+ROUND(20.82*1.025; 2)*2*6" office:value-type="currency" office:currency="EUR" office:value="556.93">
            <text:p>556,93 €</text:p>
          </table:table-cell>
          <table:table-cell table:style-name="ce29" table:formula="of:=SUM([.F29]+[.H29]+[.I29]+[.J29])" office:value-type="float" office:value="16053.75">
            <text:p>16.053,75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29]/12*2" office:value-type="float" office:value="1225.98">
            <text:p>1.225,98 €</text:p>
          </table:table-cell>
          <table:table-cell table:style-name="ce23" table:formula="of:=[.L29]+[.M29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29]/12)*2" office:value-type="float" office:value="1560.22">
            <text:p>1.560,22 €</text:p>
          </table:table-cell>
          <table:table-cell table:style-name="ce29" table:formula="of:=[.O29]+[.P29]" office:value-type="float" office:value="10921.56">
            <text:p>10.921,56 €</text:p>
          </table:table-cell>
          <table:table-cell table:style-name="ce29" table:formula="of:=[.N29]+[.Q29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29]+[.R29]+[.S29]" office:value-type="float" office:value="37224.99">
            <text:p>37.224,99 €</text:p>
          </table:table-cell>
          <table:table-cell table:style-name="ce29" table:formula="of:=([.T29]+[.U29]+[.V29])*0.3714" office:value-type="float" office:value="15559.21">
            <text:p>15.559,21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28">
            <text:p>28</text:p>
          </table:table-cell>
          <table:table-cell table:style-name="ce9" office:value-type="string">
            <text:p>FPLP1416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HEFED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">
            <text:p>1</text:p>
          </table:table-cell>
          <table:table-cell table:style-name="ce23" table:formula="of:=ROUND(30.91*1.025; 2)*12*1+ ROUND(30.91*1.025; 2)*0" office:value-type="currency" office:currency="EUR" office:value="380.16">
            <text:p>380,16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1+ ROUND(26.68*1.025; 2)*0" office:value-type="currency" office:currency="EUR" office:value="54.7">
            <text:p>54,70 €</text:p>
          </table:table-cell>
          <table:table-cell table:style-name="ce29" table:formula="of:=SUM([.F30]+[.H30]+[.I30]+[.J30])" office:value-type="float" office:value="12319.44">
            <text:p>12.319,44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30]/12*2" office:value-type="float" office:value="1225.98">
            <text:p>1.225,98 €</text:p>
          </table:table-cell>
          <table:table-cell table:style-name="ce23" table:formula="of:=[.L30]+[.M30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30]/12)*2" office:value-type="float" office:value="1560.22">
            <text:p>1.560,22 €</text:p>
          </table:table-cell>
          <table:table-cell table:style-name="ce29" table:formula="of:=[.O30]+[.P30]" office:value-type="float" office:value="10921.56">
            <text:p>10.921,56 €</text:p>
          </table:table-cell>
          <table:table-cell table:style-name="ce29" table:formula="of:=[.N30]+[.Q30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30]+[.R30]+[.S30]" office:value-type="float" office:value="33490.68">
            <text:p>33.490,68 €</text:p>
          </table:table-cell>
          <table:table-cell table:style-name="ce29" table:formula="of:=([.T30]+[.U30]+[.V30])*0.3714" office:value-type="float" office:value="14172.29">
            <text:p>14.172,29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29">
            <text:p>29</text:p>
          </table:table-cell>
          <table:table-cell table:style-name="ce9" office:value-type="string">
            <text:p>FPLP1417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/12" office:value-type="currency" office:currency="EUR" office:value="865.68">
            <text:p>865,6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/12" office:value-type="currency" office:currency="EUR" office:value="124.7">
            <text:p>124,70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31]+[.H31]+[.I31]+[.J31])" office:value-type="float" office:value="990.38">
            <text:p>990,38 €</text:p>
          </table:table-cell>
          <table:table-cell table:style-name="ce23" table:formula="of:=ROUND(8372.61*1.025/14; 2)*12/12" office:value-type="currency" office:currency="EUR" office:value="612.99">
            <text:p>612,99 €</text:p>
          </table:table-cell>
          <table:table-cell table:style-name="ce30" table:formula="of:=[.L31]/12*2" office:value-type="float" office:value="102.17">
            <text:p>102,17 €</text:p>
          </table:table-cell>
          <table:table-cell table:style-name="ce23" table:formula="of:=[.L31]+[.M31]" office:value-type="currency" office:currency="EUR" office:value="715.16">
            <text:p>715,16 €</text:p>
          </table:table-cell>
          <table:table-cell table:style-name="ce30" table:formula="of:=9133.01*1.025/12" office:value-type="float" office:value="780.11">
            <text:p>780,11 €</text:p>
          </table:table-cell>
          <table:table-cell table:style-name="ce30" table:formula="of:=([.O31]/12)*2" office:value-type="float" office:value="130.02">
            <text:p>130,02 €</text:p>
          </table:table-cell>
          <table:table-cell table:style-name="ce29" table:formula="of:=[.O31]+[.P31]" office:value-type="float" office:value="910.13">
            <text:p>910,13 €</text:p>
          </table:table-cell>
          <table:table-cell table:style-name="ce29" table:formula="of:=[.N31]+[.Q31]" office:value-type="float" office:value="1625.29">
            <text:p>1.625,29 €</text:p>
          </table:table-cell>
          <table:table-cell table:style-name="ce30" table:formula="of:=1627.14*1.025/12" office:value-type="float" office:value="138.98">
            <text:p>138,98 €</text:p>
          </table:table-cell>
          <table:table-cell table:style-name="ce30" table:formula="of:=1992.6*1.025/12" office:value-type="float" office:value="170.2">
            <text:p>170,20 €</text:p>
          </table:table-cell>
          <table:table-cell table:style-name="ce30" table:formula="of:=2561.95*1.025/12" office:value-type="float" office:value="218.83">
            <text:p>218,83 €</text:p>
          </table:table-cell>
          <table:table-cell table:style-name="ce30" table:formula="of:=[.K31]+[.R31]+[.S31]" office:value-type="float" office:value="2754.65">
            <text:p>2.754,65 €</text:p>
          </table:table-cell>
          <table:table-cell table:style-name="ce29" table:formula="of:=([.T31]+[.U31]+[.V31])*0.3714" office:value-type="float" office:value="1167.56">
            <text:p>1.167,56 €</text:p>
          </table:table-cell>
          <table:table-cell/>
          <table:table-cell table:style-name="ce44"/>
          <table:table-cell table:style-name="ce33"/>
          <table:table-cell table:number-columns-repeated="2"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30">
            <text:p>30</text:p>
          </table:table-cell>
          <table:table-cell table:style-name="ce9" office:value-type="string">
            <text:p>FPLP1418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/12" office:value-type="currency" office:currency="EUR" office:value="865.68">
            <text:p>865,6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/12" office:value-type="currency" office:currency="EUR" office:value="124.7">
            <text:p>124,70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32]+[.H32]+[.I32]+[.J32])" office:value-type="float" office:value="990.38">
            <text:p>990,38 €</text:p>
          </table:table-cell>
          <table:table-cell table:style-name="ce23" table:formula="of:=ROUND(8372.61*1.025/14; 2)*12/12" office:value-type="currency" office:currency="EUR" office:value="612.99">
            <text:p>612,99 €</text:p>
          </table:table-cell>
          <table:table-cell table:style-name="ce30" table:formula="of:=[.L32]/12*2" office:value-type="float" office:value="102.17">
            <text:p>102,17 €</text:p>
          </table:table-cell>
          <table:table-cell table:style-name="ce23" table:formula="of:=[.L32]+[.M32]" office:value-type="currency" office:currency="EUR" office:value="715.16">
            <text:p>715,16 €</text:p>
          </table:table-cell>
          <table:table-cell table:style-name="ce30" table:formula="of:=9133.01*1.025/12" office:value-type="float" office:value="780.11">
            <text:p>780,11 €</text:p>
          </table:table-cell>
          <table:table-cell table:style-name="ce30" table:formula="of:=([.O32]/12)*2" office:value-type="float" office:value="130.02">
            <text:p>130,02 €</text:p>
          </table:table-cell>
          <table:table-cell table:style-name="ce29" table:formula="of:=[.O32]+[.P32]" office:value-type="float" office:value="910.13">
            <text:p>910,13 €</text:p>
          </table:table-cell>
          <table:table-cell table:style-name="ce29" table:formula="of:=[.N32]+[.Q32]" office:value-type="float" office:value="1625.29">
            <text:p>1.625,29 €</text:p>
          </table:table-cell>
          <table:table-cell table:style-name="ce30" table:formula="of:=1627.14*1.025/12" office:value-type="float" office:value="138.98">
            <text:p>138,98 €</text:p>
          </table:table-cell>
          <table:table-cell table:style-name="ce30" table:formula="of:=1992.6*1.025/12" office:value-type="float" office:value="170.2">
            <text:p>170,20 €</text:p>
          </table:table-cell>
          <table:table-cell table:style-name="ce30" table:formula="of:=2561.95*1.025/12" office:value-type="float" office:value="218.83">
            <text:p>218,83 €</text:p>
          </table:table-cell>
          <table:table-cell table:style-name="ce30" table:formula="of:=[.K32]+[.R32]+[.S32]" office:value-type="float" office:value="2754.65">
            <text:p>2.754,65 €</text:p>
          </table:table-cell>
          <table:table-cell table:style-name="ce29" table:formula="of:=([.T32]+[.U32]+[.V32])*0.3714" office:value-type="float" office:value="1167.56">
            <text:p>1.167,56 €</text:p>
          </table:table-cell>
          <table:table-cell/>
          <table:table-cell table:style-name="ce44"/>
          <table:table-cell table:style-name="ce33"/>
          <table:table-cell table:number-columns-repeated="2"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31">
            <text:p>31</text:p>
          </table:table-cell>
          <table:table-cell table:style-name="ce9" office:value-type="string">
            <text:p>FPLP1419</text:p>
          </table:table-cell>
          <table:table-cell table:style-name="ce10" office:value-type="string">
            <text:p>Policía - A <text:s/>Extinguir</text:p>
          </table:table-cell>
          <table:table-cell table:style-name="ce3" office:value-type="string">
            <text:p>HERA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string">
            <text:p>11*12</text:p>
          </table:table-cell>
          <table:table-cell table:style-name="ce23" table:formula="of:=ROUND(30.91*1.025; 2)*12*5+ ROUND(30.91*1.025; 2)*8+ROUND(21.04*1.025; 2)*12*6" office:value-type="currency" office:currency="EUR" office:value="3707.28">
            <text:p>3.707,28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6" office:value-type="currency" office:currency="EUR" office:value="584.28">
            <text:p>584,28 €</text:p>
          </table:table-cell>
          <table:table-cell table:style-name="ce29" table:formula="of:=SUM([.F33]+[.H33]+[.I33]+[.J33])" office:value-type="float" office:value="16176.14">
            <text:p>16.176,14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33]/12*2" office:value-type="float" office:value="1225.98">
            <text:p>1.225,98 €</text:p>
          </table:table-cell>
          <table:table-cell table:style-name="ce23" table:formula="of:=[.L33]+[.M33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33]/12)*2" office:value-type="float" office:value="1560.22">
            <text:p>1.560,22 €</text:p>
          </table:table-cell>
          <table:table-cell table:style-name="ce29" table:formula="of:=[.O33]+[.P33]" office:value-type="float" office:value="10921.56">
            <text:p>10.921,56 €</text:p>
          </table:table-cell>
          <table:table-cell table:style-name="ce29" table:formula="of:=[.N33]+[.Q33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33]+[.R33]+[.S33]" office:value-type="float" office:value="37347.38">
            <text:p>37.347,38 €</text:p>
          </table:table-cell>
          <table:table-cell table:style-name="ce29" table:formula="of:=([.T33]+[.U33]+[.V33])*0.3714" office:value-type="float" office:value="15604.67">
            <text:p>15.604,67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32">
            <text:p>32</text:p>
          </table:table-cell>
          <table:table-cell table:style-name="ce9" office:value-type="string">
            <text:p>FPLP1420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/12" office:value-type="currency" office:currency="EUR" office:value="865.68">
            <text:p>865,6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/12" office:value-type="currency" office:currency="EUR" office:value="124.7">
            <text:p>124,70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34]+[.H34]+[.I34]+[.J34])" office:value-type="float" office:value="990.38">
            <text:p>990,38 €</text:p>
          </table:table-cell>
          <table:table-cell table:style-name="ce23" table:formula="of:=ROUND(8372.61*1.025/14; 2)*12/12" office:value-type="currency" office:currency="EUR" office:value="612.99">
            <text:p>612,99 €</text:p>
          </table:table-cell>
          <table:table-cell table:style-name="ce30" table:formula="of:=[.L34]/12*2" office:value-type="float" office:value="102.17">
            <text:p>102,17 €</text:p>
          </table:table-cell>
          <table:table-cell table:style-name="ce23" table:formula="of:=[.L34]+[.M34]" office:value-type="currency" office:currency="EUR" office:value="715.16">
            <text:p>715,16 €</text:p>
          </table:table-cell>
          <table:table-cell table:style-name="ce30" table:formula="of:=9133.01*1.025/12" office:value-type="float" office:value="780.11">
            <text:p>780,11 €</text:p>
          </table:table-cell>
          <table:table-cell table:style-name="ce30" table:formula="of:=([.O34]/12)*2" office:value-type="float" office:value="130.02">
            <text:p>130,02 €</text:p>
          </table:table-cell>
          <table:table-cell table:style-name="ce29" table:formula="of:=[.O34]+[.P34]" office:value-type="float" office:value="910.13">
            <text:p>910,13 €</text:p>
          </table:table-cell>
          <table:table-cell table:style-name="ce29" table:formula="of:=[.N34]+[.Q34]" office:value-type="float" office:value="1625.29">
            <text:p>1.625,29 €</text:p>
          </table:table-cell>
          <table:table-cell table:style-name="ce30" table:formula="of:=1627.14*1.025/12" office:value-type="float" office:value="138.98">
            <text:p>138,98 €</text:p>
          </table:table-cell>
          <table:table-cell table:style-name="ce30" table:formula="of:=1992.6*1.025/12" office:value-type="float" office:value="170.2">
            <text:p>170,20 €</text:p>
          </table:table-cell>
          <table:table-cell table:style-name="ce30" table:formula="of:=2561.95*1.025/12" office:value-type="float" office:value="218.83">
            <text:p>218,83 €</text:p>
          </table:table-cell>
          <table:table-cell table:style-name="ce30" table:formula="of:=[.K34]+[.R34]+[.S34]" office:value-type="float" office:value="2754.65">
            <text:p>2.754,65 €</text:p>
          </table:table-cell>
          <table:table-cell table:style-name="ce29" table:formula="of:=([.T34]+[.U34]+[.V34])*0.3714" office:value-type="float" office:value="1167.56">
            <text:p>1.167,56 €</text:p>
          </table:table-cell>
          <table:table-cell/>
          <table:table-cell table:style-name="ce44"/>
          <table:table-cell table:style-name="ce33"/>
          <table:table-cell table:number-columns-repeated="2"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33">
            <text:p>33</text:p>
          </table:table-cell>
          <table:table-cell table:style-name="ce9" office:value-type="string">
            <text:p>FPLP1421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JIGAP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7">
            <text:p>7</text:p>
          </table:table-cell>
          <table:table-cell table:style-name="ce23" table:formula="of:=ROUND(30.91*1.025; 2)*12*6+ ROUND(30.91*1.025; 2)*0+ROUND(21.04*1.025; 2)*12*1" office:value-type="currency" office:currency="EUR" office:value="2539.8">
            <text:p>2.539,8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1" office:value-type="currency" office:currency="EUR" office:value="370.88">
            <text:p>370,88 €</text:p>
          </table:table-cell>
          <table:table-cell table:style-name="ce29" table:formula="of:=SUM([.F35]+[.H35]+[.I35]+[.J35])" office:value-type="float" office:value="14795.26">
            <text:p>14.795,2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35]/12*2" office:value-type="float" office:value="1225.98">
            <text:p>1.225,98 €</text:p>
          </table:table-cell>
          <table:table-cell table:style-name="ce23" table:formula="of:=[.L35]+[.M35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35]/12)*2" office:value-type="float" office:value="1560.22">
            <text:p>1.560,22 €</text:p>
          </table:table-cell>
          <table:table-cell table:style-name="ce29" table:formula="of:=[.O35]+[.P35]" office:value-type="float" office:value="10921.56">
            <text:p>10.921,56 €</text:p>
          </table:table-cell>
          <table:table-cell table:style-name="ce29" table:formula="of:=[.N35]+[.Q35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35]+[.R35]+[.S35]" office:value-type="float" office:value="35966.5">
            <text:p>35.966,50 €</text:p>
          </table:table-cell>
          <table:table-cell table:style-name="ce29" table:formula="of:=([.T35]+[.U35]+[.V35])*0.3714" office:value-type="float" office:value="15091.81">
            <text:p>15.091,81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34">
            <text:p>34</text:p>
          </table:table-cell>
          <table:table-cell table:style-name="ce9" office:value-type="string">
            <text:p>FPLP1422</text:p>
          </table:table-cell>
          <table:table-cell table:style-name="ce10" office:value-type="string">
            <text:p>Policía – Reclasificada</text:p>
          </table:table-cell>
          <table:table-cell table:style-name="ce3" office:value-type="string">
            <text:p>LEMIA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8">
            <text:p>8</text:p>
          </table:table-cell>
          <table:table-cell table:style-name="ce23" table:formula="of:=ROUND(30.91*1.025; 2)*12*6+ ROUND(30.91*1.025; 2)*0+ROUND(21.04*1.025; 2)*12*2" office:value-type="currency" office:currency="EUR" office:value="2798.64">
            <text:p>2.798,64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2" office:value-type="currency" office:currency="EUR" office:value="413.56">
            <text:p>413,56 €</text:p>
          </table:table-cell>
          <table:table-cell table:style-name="ce29" table:formula="of:=SUM([.F36]+[.H36]+[.I36]+[.J36])" office:value-type="float" office:value="15096.78">
            <text:p>15.096,7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36]/12*2" office:value-type="float" office:value="1225.98">
            <text:p>1.225,98 €</text:p>
          </table:table-cell>
          <table:table-cell table:style-name="ce23" table:formula="of:=[.L36]+[.M36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36]/12)*2" office:value-type="float" office:value="1560.22">
            <text:p>1.560,22 €</text:p>
          </table:table-cell>
          <table:table-cell table:style-name="ce29" table:formula="of:=[.O36]+[.P36]" office:value-type="float" office:value="10921.56">
            <text:p>10.921,56 €</text:p>
          </table:table-cell>
          <table:table-cell table:style-name="ce29" table:formula="of:=[.N36]+[.Q36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36]+[.R36]+[.S36]" office:value-type="float" office:value="36268.02">
            <text:p>36.268,02 €</text:p>
          </table:table-cell>
          <table:table-cell table:style-name="ce29" table:formula="of:=([.T36]+[.U36]+[.V36])*0.3714" office:value-type="float" office:value="15203.79">
            <text:p>15.203,79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35">
            <text:p>35</text:p>
          </table:table-cell>
          <table:table-cell table:style-name="ce9" office:value-type="string">
            <text:p>FPLP1423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BRLOA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7">
            <text:p>7</text:p>
          </table:table-cell>
          <table:table-cell table:style-name="ce23" table:formula="of:=ROUND(30.91*1.025; 2)*12*6+ ROUND(30.91*1.025; 2)*0+ROUND(21.04*1.025; 2)*12*1" office:value-type="currency" office:currency="EUR" office:value="2539.8">
            <text:p>2.539,8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1" office:value-type="currency" office:currency="EUR" office:value="370.88">
            <text:p>370,88 €</text:p>
          </table:table-cell>
          <table:table-cell table:style-name="ce29" table:formula="of:=SUM([.F37]+[.H37]+[.I37]+[.J37])" office:value-type="float" office:value="14795.26">
            <text:p>14.795,2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37]/12*2" office:value-type="float" office:value="1225.98">
            <text:p>1.225,98 €</text:p>
          </table:table-cell>
          <table:table-cell table:style-name="ce23" table:formula="of:=[.L37]+[.M37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37]/12)*2" office:value-type="float" office:value="1560.22">
            <text:p>1.560,22 €</text:p>
          </table:table-cell>
          <table:table-cell table:style-name="ce29" table:formula="of:=[.O37]+[.P37]" office:value-type="float" office:value="10921.56">
            <text:p>10.921,56 €</text:p>
          </table:table-cell>
          <table:table-cell table:style-name="ce29" table:formula="of:=[.N37]+[.Q37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37]+[.R37]+[.S37]" office:value-type="float" office:value="35966.5">
            <text:p>35.966,50 €</text:p>
          </table:table-cell>
          <table:table-cell table:style-name="ce29" table:formula="of:=([.T37]+[.U37]+[.V37])*0.3714" office:value-type="float" office:value="15091.81">
            <text:p>15.091,81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36">
            <text:p>36</text:p>
          </table:table-cell>
          <table:table-cell table:style-name="ce9" office:value-type="string">
            <text:p>FPLP1424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LLRA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8">
            <text:p>8</text:p>
          </table:table-cell>
          <table:table-cell table:style-name="ce23" table:formula="of:=ROUND(30.91*1.025; 2)*12*6+ ROUND(30.91*1.025; 2)*0+ROUND(21.04*1.025; 2)*12*2" office:value-type="currency" office:currency="EUR" office:value="2798.64">
            <text:p>2.798,64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2" office:value-type="currency" office:currency="EUR" office:value="413.56">
            <text:p>413,56 €</text:p>
          </table:table-cell>
          <table:table-cell table:style-name="ce29" table:formula="of:=SUM([.F38]+[.H38]+[.I38]+[.J38])" office:value-type="float" office:value="15096.78">
            <text:p>15.096,7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38]/12*2" office:value-type="float" office:value="1225.98">
            <text:p>1.225,98 €</text:p>
          </table:table-cell>
          <table:table-cell table:style-name="ce23" table:formula="of:=[.L38]+[.M38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38]/12)*2" office:value-type="float" office:value="1560.22">
            <text:p>1.560,22 €</text:p>
          </table:table-cell>
          <table:table-cell table:style-name="ce29" table:formula="of:=[.O38]+[.P38]" office:value-type="float" office:value="10921.56">
            <text:p>10.921,56 €</text:p>
          </table:table-cell>
          <table:table-cell table:style-name="ce29" table:formula="of:=[.N38]+[.Q38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38]+[.R38]+[.S38]" office:value-type="float" office:value="36268.02">
            <text:p>36.268,02 €</text:p>
          </table:table-cell>
          <table:table-cell table:style-name="ce29" table:formula="of:=([.T38]+[.U38]+[.V38])*0.3714" office:value-type="float" office:value="15203.79">
            <text:p>15.203,79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37">
            <text:p>37</text:p>
          </table:table-cell>
          <table:table-cell table:style-name="ce9" office:value-type="string">
            <text:p>FPLP1425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/12" office:value-type="currency" office:currency="EUR" office:value="865.68">
            <text:p>865,6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/12" office:value-type="currency" office:currency="EUR" office:value="124.7">
            <text:p>124,70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39]+[.H39]+[.I39]+[.J39])" office:value-type="float" office:value="990.38">
            <text:p>990,38 €</text:p>
          </table:table-cell>
          <table:table-cell table:style-name="ce23" table:formula="of:=ROUND(8372.61*1.025/14; 2)*12/12" office:value-type="currency" office:currency="EUR" office:value="612.99">
            <text:p>612,99 €</text:p>
          </table:table-cell>
          <table:table-cell table:style-name="ce30" table:formula="of:=[.L39]/12*2" office:value-type="float" office:value="102.17">
            <text:p>102,17 €</text:p>
          </table:table-cell>
          <table:table-cell table:style-name="ce23" table:formula="of:=[.L39]+[.M39]" office:value-type="currency" office:currency="EUR" office:value="715.16">
            <text:p>715,16 €</text:p>
          </table:table-cell>
          <table:table-cell table:style-name="ce30" table:formula="of:=9133.01*1.025/12" office:value-type="float" office:value="780.11">
            <text:p>780,11 €</text:p>
          </table:table-cell>
          <table:table-cell table:style-name="ce30" table:formula="of:=([.O39]/12)*2" office:value-type="float" office:value="130.02">
            <text:p>130,02 €</text:p>
          </table:table-cell>
          <table:table-cell table:style-name="ce29" table:formula="of:=[.O39]+[.P39]" office:value-type="float" office:value="910.13">
            <text:p>910,13 €</text:p>
          </table:table-cell>
          <table:table-cell table:style-name="ce29" table:formula="of:=[.N39]+[.Q39]" office:value-type="float" office:value="1625.29">
            <text:p>1.625,29 €</text:p>
          </table:table-cell>
          <table:table-cell table:style-name="ce30" table:formula="of:=1627.14*1.025/12" office:value-type="float" office:value="138.98">
            <text:p>138,98 €</text:p>
          </table:table-cell>
          <table:table-cell table:style-name="ce30" table:formula="of:=1992.6*1.025/12" office:value-type="float" office:value="170.2">
            <text:p>170,20 €</text:p>
          </table:table-cell>
          <table:table-cell table:style-name="ce30" table:formula="of:=2561.95*1.025/12" office:value-type="float" office:value="218.83">
            <text:p>218,83 €</text:p>
          </table:table-cell>
          <table:table-cell table:style-name="ce30" table:formula="of:=[.K39]+[.R39]+[.S39]" office:value-type="float" office:value="2754.65">
            <text:p>2.754,65 €</text:p>
          </table:table-cell>
          <table:table-cell table:style-name="ce29" table:formula="of:=([.T39]+[.U39]+[.V39])*0.3714" office:value-type="float" office:value="1167.56">
            <text:p>1.167,56 €</text:p>
          </table:table-cell>
          <table:table-cell/>
          <table:table-cell table:style-name="ce44"/>
          <table:table-cell table:style-name="ce33"/>
          <table:table-cell table:number-columns-repeated="2"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38">
            <text:p>38</text:p>
          </table:table-cell>
          <table:table-cell table:style-name="ce9" office:value-type="string">
            <text:p>FPLP1426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MASO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2">
            <text:p>12</text:p>
          </table:table-cell>
          <table:table-cell table:style-name="ce23" table:formula="of:=ROUND(30.91*1.025; 2)*12*6+ ROUND(30.91*1.025; 2)*0+ROUND(21.04*1.025; 2)*12*6" office:value-type="currency" office:currency="EUR" office:value="3834">
            <text:p>3.834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6" office:value-type="currency" office:currency="EUR" office:value="584.28">
            <text:p>584,28 €</text:p>
          </table:table-cell>
          <table:table-cell table:style-name="ce29" table:formula="of:=SUM([.F40]+[.H40]+[.I40]+[.J40])" office:value-type="float" office:value="16302.86">
            <text:p>16.302,8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40]/12*2" office:value-type="float" office:value="1225.98">
            <text:p>1.225,98 €</text:p>
          </table:table-cell>
          <table:table-cell table:style-name="ce23" table:formula="of:=[.L40]+[.M40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40]/12)*2" office:value-type="float" office:value="1560.22">
            <text:p>1.560,22 €</text:p>
          </table:table-cell>
          <table:table-cell table:style-name="ce29" table:formula="of:=[.O40]+[.P40]" office:value-type="float" office:value="10921.56">
            <text:p>10.921,56 €</text:p>
          </table:table-cell>
          <table:table-cell table:style-name="ce29" table:formula="of:=[.N40]+[.Q40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40]+[.R40]+[.S40]" office:value-type="float" office:value="37474.1">
            <text:p>37.474,10 €</text:p>
          </table:table-cell>
          <table:table-cell table:style-name="ce29" table:formula="of:=([.T40]+[.U40]+[.V40])*0.3714" office:value-type="float" office:value="15651.73">
            <text:p>15.651,73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39">
            <text:p>39</text:p>
          </table:table-cell>
          <table:table-cell table:style-name="ce9" office:value-type="string">
            <text:p>FPLP1427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/12" office:value-type="currency" office:currency="EUR" office:value="865.68">
            <text:p>865,6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/12" office:value-type="currency" office:currency="EUR" office:value="124.7">
            <text:p>124,70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41]+[.H41]+[.I41]+[.J41])" office:value-type="float" office:value="990.38">
            <text:p>990,38 €</text:p>
          </table:table-cell>
          <table:table-cell table:style-name="ce23" table:formula="of:=ROUND(8372.61*1.025/14; 2)*12/12" office:value-type="currency" office:currency="EUR" office:value="612.99">
            <text:p>612,99 €</text:p>
          </table:table-cell>
          <table:table-cell table:style-name="ce30" table:formula="of:=[.L41]/12*2" office:value-type="float" office:value="102.17">
            <text:p>102,17 €</text:p>
          </table:table-cell>
          <table:table-cell table:style-name="ce23" table:formula="of:=[.L41]+[.M41]" office:value-type="currency" office:currency="EUR" office:value="715.16">
            <text:p>715,16 €</text:p>
          </table:table-cell>
          <table:table-cell table:style-name="ce30" table:formula="of:=9133.01*1.025/12" office:value-type="float" office:value="780.11">
            <text:p>780,11 €</text:p>
          </table:table-cell>
          <table:table-cell table:style-name="ce30" table:formula="of:=([.O41]/12)*2" office:value-type="float" office:value="130.02">
            <text:p>130,02 €</text:p>
          </table:table-cell>
          <table:table-cell table:style-name="ce29" table:formula="of:=[.O41]+[.P41]" office:value-type="float" office:value="910.13">
            <text:p>910,13 €</text:p>
          </table:table-cell>
          <table:table-cell table:style-name="ce29" table:formula="of:=[.N41]+[.Q41]" office:value-type="float" office:value="1625.29">
            <text:p>1.625,29 €</text:p>
          </table:table-cell>
          <table:table-cell table:style-name="ce30" table:formula="of:=1627.14*1.025/12" office:value-type="float" office:value="138.98">
            <text:p>138,98 €</text:p>
          </table:table-cell>
          <table:table-cell table:style-name="ce30" table:formula="of:=1992.6*1.025/12" office:value-type="float" office:value="170.2">
            <text:p>170,20 €</text:p>
          </table:table-cell>
          <table:table-cell table:style-name="ce30" table:formula="of:=2561.95*1.025/12" office:value-type="float" office:value="218.83">
            <text:p>218,83 €</text:p>
          </table:table-cell>
          <table:table-cell table:style-name="ce30" table:formula="of:=[.K41]+[.R41]+[.S41]" office:value-type="float" office:value="2754.65">
            <text:p>2.754,65 €</text:p>
          </table:table-cell>
          <table:table-cell table:style-name="ce29" table:formula="of:=([.T41]+[.U41]+[.V41])*0.3714" office:value-type="float" office:value="1167.56">
            <text:p>1.167,56 €</text:p>
          </table:table-cell>
          <table:table-cell/>
          <table:table-cell table:style-name="ce44"/>
          <table:table-cell table:style-name="ce33"/>
          <table:table-cell table:number-columns-repeated="2"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40">
            <text:p>40</text:p>
          </table:table-cell>
          <table:table-cell table:style-name="ce9" office:value-type="string">
            <text:p>FPLP1428</text:p>
          </table:table-cell>
          <table:table-cell table:style-name="ce10" office:value-type="string">
            <text:p>Policía - A <text:s/>Extinguir</text:p>
          </table:table-cell>
          <table:table-cell table:style-name="ce3" office:value-type="string">
            <text:p>MAMEA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7">
            <text:p>7</text:p>
          </table:table-cell>
          <table:table-cell table:style-name="ce23" table:formula="of:=ROUND(30.91*1.025; 2)*12*6+ ROUND(30.91*1.025; 2)*0+ROUND(21.04*1.025; 2)*12*1" office:value-type="currency" office:currency="EUR" office:value="2539.8">
            <text:p>2.539,8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1" office:value-type="currency" office:currency="EUR" office:value="370.88">
            <text:p>370,88 €</text:p>
          </table:table-cell>
          <table:table-cell table:style-name="ce29" table:formula="of:=SUM([.F42]+[.H42]+[.I42]+[.J42])" office:value-type="float" office:value="14795.26">
            <text:p>14.795,2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42]/12*2" office:value-type="float" office:value="1225.98">
            <text:p>1.225,98 €</text:p>
          </table:table-cell>
          <table:table-cell table:style-name="ce23" table:formula="of:=[.L42]+[.M42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42]/12)*2" office:value-type="float" office:value="1560.22">
            <text:p>1.560,22 €</text:p>
          </table:table-cell>
          <table:table-cell table:style-name="ce29" table:formula="of:=[.O42]+[.P42]" office:value-type="float" office:value="10921.56">
            <text:p>10.921,56 €</text:p>
          </table:table-cell>
          <table:table-cell table:style-name="ce29" table:formula="of:=[.N42]+[.Q42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42]+[.R42]+[.S42]" office:value-type="float" office:value="35966.5">
            <text:p>35.966,50 €</text:p>
          </table:table-cell>
          <table:table-cell table:style-name="ce29" table:formula="of:=([.T42]+[.U42]+[.V42])*0.3714" office:value-type="float" office:value="15091.81">
            <text:p>15.091,81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41">
            <text:p>41</text:p>
          </table:table-cell>
          <table:table-cell table:style-name="ce9" office:value-type="string">
            <text:p>FPLP1429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MISUG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7">
            <text:p>7</text:p>
          </table:table-cell>
          <table:table-cell table:style-name="ce23" table:formula="of:=ROUND(30.91*1.025; 2)*12*6+ ROUND(30.91*1.025; 2)*0+ROUND(21.04*1.025; 2)*12*1" office:value-type="currency" office:currency="EUR" office:value="2539.8">
            <text:p>2.539,8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1" office:value-type="currency" office:currency="EUR" office:value="370.88">
            <text:p>370,88 €</text:p>
          </table:table-cell>
          <table:table-cell table:style-name="ce29" table:formula="of:=SUM([.F43]+[.H43]+[.I43]+[.J43])" office:value-type="float" office:value="14795.26">
            <text:p>14.795,2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43]/12*2" office:value-type="float" office:value="1225.98">
            <text:p>1.225,98 €</text:p>
          </table:table-cell>
          <table:table-cell table:style-name="ce23" table:formula="of:=[.L43]+[.M43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43]/12)*2" office:value-type="float" office:value="1560.22">
            <text:p>1.560,22 €</text:p>
          </table:table-cell>
          <table:table-cell table:style-name="ce29" table:formula="of:=[.O43]+[.P43]" office:value-type="float" office:value="10921.56">
            <text:p>10.921,56 €</text:p>
          </table:table-cell>
          <table:table-cell table:style-name="ce29" table:formula="of:=[.N43]+[.Q43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43]+[.R43]+[.S43]" office:value-type="float" office:value="35966.5">
            <text:p>35.966,50 €</text:p>
          </table:table-cell>
          <table:table-cell table:style-name="ce29" table:formula="of:=([.T43]+[.U43]+[.V43])*0.3714" office:value-type="float" office:value="15091.81">
            <text:p>15.091,81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42">
            <text:p>42</text:p>
          </table:table-cell>
          <table:table-cell table:style-name="ce9" office:value-type="string">
            <text:p>FPLP1430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/12" office:value-type="currency" office:currency="EUR" office:value="865.68">
            <text:p>865,6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/12" office:value-type="currency" office:currency="EUR" office:value="124.7">
            <text:p>124,70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44]+[.H44]+[.I44]+[.J44])" office:value-type="float" office:value="990.38">
            <text:p>990,38 €</text:p>
          </table:table-cell>
          <table:table-cell table:style-name="ce23" table:formula="of:=ROUND(8372.61*1.025/14; 2)*12/12" office:value-type="currency" office:currency="EUR" office:value="612.99">
            <text:p>612,99 €</text:p>
          </table:table-cell>
          <table:table-cell table:style-name="ce30" table:formula="of:=[.L44]/12*2" office:value-type="float" office:value="102.17">
            <text:p>102,17 €</text:p>
          </table:table-cell>
          <table:table-cell table:style-name="ce23" table:formula="of:=[.L44]+[.M44]" office:value-type="currency" office:currency="EUR" office:value="715.16">
            <text:p>715,16 €</text:p>
          </table:table-cell>
          <table:table-cell table:style-name="ce30" table:formula="of:=9133.01*1.025/12" office:value-type="float" office:value="780.11">
            <text:p>780,11 €</text:p>
          </table:table-cell>
          <table:table-cell table:style-name="ce30" table:formula="of:=([.O44]/12)*2" office:value-type="float" office:value="130.02">
            <text:p>130,02 €</text:p>
          </table:table-cell>
          <table:table-cell table:style-name="ce29" table:formula="of:=[.O44]+[.P44]" office:value-type="float" office:value="910.13">
            <text:p>910,13 €</text:p>
          </table:table-cell>
          <table:table-cell table:style-name="ce29" table:formula="of:=[.N44]+[.Q44]" office:value-type="float" office:value="1625.29">
            <text:p>1.625,29 €</text:p>
          </table:table-cell>
          <table:table-cell table:style-name="ce30" table:formula="of:=1627.14*1.025/12" office:value-type="float" office:value="138.98">
            <text:p>138,98 €</text:p>
          </table:table-cell>
          <table:table-cell table:style-name="ce30" table:formula="of:=1992.6*1.025/12" office:value-type="float" office:value="170.2">
            <text:p>170,20 €</text:p>
          </table:table-cell>
          <table:table-cell table:style-name="ce30" table:formula="of:=2561.95*1.025/12" office:value-type="float" office:value="218.83">
            <text:p>218,83 €</text:p>
          </table:table-cell>
          <table:table-cell table:style-name="ce30" table:formula="of:=[.K44]+[.R44]+[.S44]" office:value-type="float" office:value="2754.65">
            <text:p>2.754,65 €</text:p>
          </table:table-cell>
          <table:table-cell table:style-name="ce29" table:formula="of:=([.T44]+[.U44]+[.V44])*0.3714" office:value-type="float" office:value="1167.56">
            <text:p>1.167,56 €</text:p>
          </table:table-cell>
          <table:table-cell/>
          <table:table-cell table:style-name="ce44"/>
          <table:table-cell table:style-name="ce33"/>
          <table:table-cell table:number-columns-repeated="2"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43">
            <text:p>43</text:p>
          </table:table-cell>
          <table:table-cell table:style-name="ce9" office:value-type="string">
            <text:p>FPLP1431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OJGOA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string">
            <text:p>7*8</text:p>
          </table:table-cell>
          <table:table-cell table:style-name="ce23" table:formula="of:=ROUND(30.91*1.025; 2)*12*6+ ROUND(30.91*1.025; 2)*1+ROUND(21.04*1.025; 2)*12*1" office:value-type="currency" office:currency="EUR" office:value="2571.48">
            <text:p>2.571,48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1+ROUND(20.82*1.025; 2)*2*1" office:value-type="currency" office:currency="EUR" office:value="398.23">
            <text:p>398,23 €</text:p>
          </table:table-cell>
          <table:table-cell table:style-name="ce29" table:formula="of:=SUM([.F45]+[.H45]+[.I45]+[.J45])" office:value-type="float" office:value="14854.29">
            <text:p>14.854,29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45]/12*2" office:value-type="float" office:value="1225.98">
            <text:p>1.225,98 €</text:p>
          </table:table-cell>
          <table:table-cell table:style-name="ce23" table:formula="of:=[.L45]+[.M45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45]/12)*2" office:value-type="float" office:value="1560.22">
            <text:p>1.560,22 €</text:p>
          </table:table-cell>
          <table:table-cell table:style-name="ce29" table:formula="of:=[.O45]+[.P45]" office:value-type="float" office:value="10921.56">
            <text:p>10.921,56 €</text:p>
          </table:table-cell>
          <table:table-cell table:style-name="ce29" table:formula="of:=[.N45]+[.Q45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45]+[.R45]+[.S45]" office:value-type="float" office:value="36025.53">
            <text:p>36.025,53 €</text:p>
          </table:table-cell>
          <table:table-cell table:style-name="ce29" table:formula="of:=([.T45]+[.U45]+[.V45])*0.3714" office:value-type="float" office:value="15113.73">
            <text:p>15.113,73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44">
            <text:p>44</text:p>
          </table:table-cell>
          <table:table-cell table:style-name="ce9" office:value-type="string">
            <text:p>FPLP1432</text:p>
          </table:table-cell>
          <table:table-cell table:style-name="ce10" office:value-type="string">
            <text:p>Policía - A <text:s/>Extinguir</text:p>
          </table:table-cell>
          <table:table-cell table:style-name="ce3" office:value-type="string">
            <text:p>OJPEA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7">
            <text:p>7</text:p>
          </table:table-cell>
          <table:table-cell table:style-name="ce23" table:formula="of:=ROUND(30.91*1.025; 2)*12*6+ ROUND(30.91*1.025; 2)*0+ROUND(21.04*1.025; 2)*12*1" office:value-type="currency" office:currency="EUR" office:value="2539.8">
            <text:p>2.539,8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1" office:value-type="currency" office:currency="EUR" office:value="370.88">
            <text:p>370,88 €</text:p>
          </table:table-cell>
          <table:table-cell table:style-name="ce29" table:formula="of:=SUM([.F46]+[.H46]+[.I46]+[.J46])" office:value-type="float" office:value="14795.26">
            <text:p>14.795,2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46]/12*2" office:value-type="float" office:value="1225.98">
            <text:p>1.225,98 €</text:p>
          </table:table-cell>
          <table:table-cell table:style-name="ce23" table:formula="of:=[.L46]+[.M46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46]/12)*2" office:value-type="float" office:value="1560.22">
            <text:p>1.560,22 €</text:p>
          </table:table-cell>
          <table:table-cell table:style-name="ce29" table:formula="of:=[.O46]+[.P46]" office:value-type="float" office:value="10921.56">
            <text:p>10.921,56 €</text:p>
          </table:table-cell>
          <table:table-cell table:style-name="ce29" table:formula="of:=[.N46]+[.Q46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46]+[.R46]+[.S46]" office:value-type="float" office:value="35966.5">
            <text:p>35.966,50 €</text:p>
          </table:table-cell>
          <table:table-cell table:style-name="ce29" table:formula="of:=([.T46]+[.U46]+[.V46])*0.3714" office:value-type="float" office:value="15091.81">
            <text:p>15.091,81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45">
            <text:p>45</text:p>
          </table:table-cell>
          <table:table-cell table:style-name="ce9" office:value-type="string">
            <text:p>FPLP1433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ORSA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8">
            <text:p>8</text:p>
          </table:table-cell>
          <table:table-cell table:style-name="ce23" table:formula="of:=ROUND(30.91*1.025; 2)*12*6+ ROUND(30.91*1.025; 2)*0+ROUND(21.04*1.025; 2)*12*2" office:value-type="currency" office:currency="EUR" office:value="2798.64">
            <text:p>2.798,64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2" office:value-type="currency" office:currency="EUR" office:value="413.56">
            <text:p>413,56 €</text:p>
          </table:table-cell>
          <table:table-cell table:style-name="ce29" table:formula="of:=SUM([.F47]+[.H47]+[.I47]+[.J47])" office:value-type="float" office:value="15096.78">
            <text:p>15.096,7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47]/12*2" office:value-type="float" office:value="1225.98">
            <text:p>1.225,98 €</text:p>
          </table:table-cell>
          <table:table-cell table:style-name="ce23" table:formula="of:=[.L47]+[.M47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47]/12)*2" office:value-type="float" office:value="1560.22">
            <text:p>1.560,22 €</text:p>
          </table:table-cell>
          <table:table-cell table:style-name="ce29" table:formula="of:=[.O47]+[.P47]" office:value-type="float" office:value="10921.56">
            <text:p>10.921,56 €</text:p>
          </table:table-cell>
          <table:table-cell table:style-name="ce29" table:formula="of:=[.N47]+[.Q47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47]+[.R47]+[.S47]" office:value-type="float" office:value="36268.02">
            <text:p>36.268,02 €</text:p>
          </table:table-cell>
          <table:table-cell table:style-name="ce29" table:formula="of:=([.T47]+[.U47]+[.V47])*0.3714" office:value-type="float" office:value="15203.79">
            <text:p>15.203,79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46">
            <text:p>46</text:p>
          </table:table-cell>
          <table:table-cell table:style-name="ce9" office:value-type="string">
            <text:p>FPLP1434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QUPEA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string">
            <text:p>7*8</text:p>
          </table:table-cell>
          <table:table-cell table:style-name="ce23" table:formula="of:=ROUND(30.91*1.025; 2)*12*5+ ROUND(30.91*1.025; 2)*6+ROUND(21.04*1.025; 2)*12*2" office:value-type="currency" office:currency="EUR" office:value="2608.56">
            <text:p>2.608,56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5+ ROUND(26.68*1.025; 2)*1+ROUND(20.82*1.025; 2)*2*2" office:value-type="currency" office:currency="EUR" office:value="386.21">
            <text:p>386,21 €</text:p>
          </table:table-cell>
          <table:table-cell table:style-name="ce29" table:formula="of:=SUM([.F48]+[.H48]+[.I48]+[.J48])" office:value-type="float" office:value="14879.35">
            <text:p>14.879,35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48]/12*2" office:value-type="float" office:value="1225.98">
            <text:p>1.225,98 €</text:p>
          </table:table-cell>
          <table:table-cell table:style-name="ce23" table:formula="of:=[.L48]+[.M48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48]/12)*2" office:value-type="float" office:value="1560.22">
            <text:p>1.560,22 €</text:p>
          </table:table-cell>
          <table:table-cell table:style-name="ce29" table:formula="of:=[.O48]+[.P48]" office:value-type="float" office:value="10921.56">
            <text:p>10.921,56 €</text:p>
          </table:table-cell>
          <table:table-cell table:style-name="ce29" table:formula="of:=[.N48]+[.Q48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48]+[.R48]+[.S48]" office:value-type="float" office:value="36050.59">
            <text:p>36.050,59 €</text:p>
          </table:table-cell>
          <table:table-cell table:style-name="ce29" table:formula="of:=([.T48]+[.U48]+[.V48])*0.3714" office:value-type="float" office:value="15123.04">
            <text:p>15.123,04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47">
            <text:p>47</text:p>
          </table:table-cell>
          <table:table-cell table:style-name="ce9" office:value-type="string">
            <text:p>FPLP1435</text:p>
          </table:table-cell>
          <table:table-cell table:style-name="ce10" office:value-type="string">
            <text:p>Policía - A <text:s/>Extinguir</text:p>
          </table:table-cell>
          <table:table-cell table:style-name="ce3" office:value-type="string">
            <text:p>RAJI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2">
            <text:p>12</text:p>
          </table:table-cell>
          <table:table-cell table:style-name="ce23" table:formula="of:=ROUND(30.91*1.025; 2)*12*6+ ROUND(30.91*1.025; 2)*0+ROUND(21.04*1.025; 2)*12*6" office:value-type="currency" office:currency="EUR" office:value="3834">
            <text:p>3.834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6" office:value-type="currency" office:currency="EUR" office:value="584.28">
            <text:p>584,28 €</text:p>
          </table:table-cell>
          <table:table-cell table:style-name="ce29" table:formula="of:=SUM([.F49]+[.H49]+[.I49]+[.J49])" office:value-type="float" office:value="16302.86">
            <text:p>16.302,8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49]/12*2" office:value-type="float" office:value="1225.98">
            <text:p>1.225,98 €</text:p>
          </table:table-cell>
          <table:table-cell table:style-name="ce23" table:formula="of:=[.L49]+[.M49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49]/12)*2" office:value-type="float" office:value="1560.22">
            <text:p>1.560,22 €</text:p>
          </table:table-cell>
          <table:table-cell table:style-name="ce29" table:formula="of:=[.O49]+[.P49]" office:value-type="float" office:value="10921.56">
            <text:p>10.921,56 €</text:p>
          </table:table-cell>
          <table:table-cell table:style-name="ce29" table:formula="of:=[.N49]+[.Q49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49]+[.R49]+[.S49]" office:value-type="float" office:value="37474.1">
            <text:p>37.474,10 €</text:p>
          </table:table-cell>
          <table:table-cell table:style-name="ce29" table:formula="of:=([.T49]+[.U49]+[.V49])*0.3714" office:value-type="float" office:value="15651.73">
            <text:p>15.651,73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48">
            <text:p>48</text:p>
          </table:table-cell>
          <table:table-cell table:style-name="ce9" office:value-type="string">
            <text:p>FPLP1436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RAGUR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8">
            <text:p>8</text:p>
          </table:table-cell>
          <table:table-cell table:style-name="ce23" table:formula="of:=ROUND(30.91*1.025; 2)*12*6+ ROUND(30.91*1.025; 2)*0+ROUND(21.04*1.025; 2)*12*2" office:value-type="currency" office:currency="EUR" office:value="2798.64">
            <text:p>2.798,64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2" office:value-type="currency" office:currency="EUR" office:value="413.56">
            <text:p>413,56 €</text:p>
          </table:table-cell>
          <table:table-cell table:style-name="ce29" table:formula="of:=SUM([.F50]+[.H50]+[.I50]+[.J50])" office:value-type="float" office:value="15096.78">
            <text:p>15.096,7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50]/12*2" office:value-type="float" office:value="1225.98">
            <text:p>1.225,98 €</text:p>
          </table:table-cell>
          <table:table-cell table:style-name="ce23" table:formula="of:=[.L50]+[.M50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50]/12)*2" office:value-type="float" office:value="1560.22">
            <text:p>1.560,22 €</text:p>
          </table:table-cell>
          <table:table-cell table:style-name="ce29" table:formula="of:=[.O50]+[.P50]" office:value-type="float" office:value="10921.56">
            <text:p>10.921,56 €</text:p>
          </table:table-cell>
          <table:table-cell table:style-name="ce29" table:formula="of:=[.N50]+[.Q50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50]+[.R50]+[.S50]" office:value-type="float" office:value="36268.02">
            <text:p>36.268,02 €</text:p>
          </table:table-cell>
          <table:table-cell table:style-name="ce29" table:formula="of:=([.T50]+[.U50]+[.V50])*0.3714" office:value-type="float" office:value="15203.79">
            <text:p>15.203,79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49">
            <text:p>49</text:p>
          </table:table-cell>
          <table:table-cell table:style-name="ce9" office:value-type="string">
            <text:p>FPLP1437</text:p>
          </table:table-cell>
          <table:table-cell table:style-name="ce10" office:value-type="string">
            <text:p>Policía - A <text:s/>Extinguir</text:p>
          </table:table-cell>
          <table:table-cell table:style-name="ce3" office:value-type="string">
            <text:p>ROMUO – GAGOV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1">
            <text:p>11</text:p>
          </table:table-cell>
          <table:table-cell table:style-name="ce23" table:formula="of:=ROUND(30.91*1.025; 2)*12*6+ ROUND(30.91*1.025; 2)*0+ROUND(21.04*1.025; 2)*12*5" office:value-type="currency" office:currency="EUR" office:value="3575.16">
            <text:p>3.575,16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5" office:value-type="currency" office:currency="EUR" office:value="541.6">
            <text:p>541,60 €</text:p>
          </table:table-cell>
          <table:table-cell table:style-name="ce29" table:formula="of:=SUM([.F51]+[.H51]+[.I51]+[.J51])" office:value-type="float" office:value="16001.34">
            <text:p>16.001,34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51]/12*2" office:value-type="float" office:value="1225.98">
            <text:p>1.225,98 €</text:p>
          </table:table-cell>
          <table:table-cell table:style-name="ce23" table:formula="of:=[.L51]+[.M51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51]/12)*2" office:value-type="float" office:value="1560.22">
            <text:p>1.560,22 €</text:p>
          </table:table-cell>
          <table:table-cell table:style-name="ce29" table:formula="of:=[.O51]+[.P51]" office:value-type="float" office:value="10921.56">
            <text:p>10.921,56 €</text:p>
          </table:table-cell>
          <table:table-cell table:style-name="ce29" table:formula="of:=[.N51]+[.Q51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51]+[.R51]+[.S51]" office:value-type="float" office:value="37172.58">
            <text:p>37.172,58 €</text:p>
          </table:table-cell>
          <table:table-cell table:style-name="ce29" table:formula="of:=([.T51]+[.U51]+[.V51])*0.3714" office:value-type="float" office:value="15539.75">
            <text:p>15.539,75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50">
            <text:p>50</text:p>
          </table:table-cell>
          <table:table-cell table:style-name="ce9" office:value-type="string">
            <text:p>FPLP1438</text:p>
          </table:table-cell>
          <table:table-cell table:style-name="ce10" office:value-type="string">
            <text:p>Policía - A <text:s/>Extinguir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/12" office:value-type="currency" office:currency="EUR" office:value="865.68">
            <text:p>865,6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/12" office:value-type="currency" office:currency="EUR" office:value="124.7">
            <text:p>124,70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52]+[.H52]+[.I52]+[.J52])" office:value-type="float" office:value="990.38">
            <text:p>990,38 €</text:p>
          </table:table-cell>
          <table:table-cell table:style-name="ce23" table:formula="of:=ROUND(8372.61*1.025/14; 2)*12/12" office:value-type="currency" office:currency="EUR" office:value="612.99">
            <text:p>612,99 €</text:p>
          </table:table-cell>
          <table:table-cell table:style-name="ce30" table:formula="of:=[.L52]/12*2" office:value-type="float" office:value="102.17">
            <text:p>102,17 €</text:p>
          </table:table-cell>
          <table:table-cell table:style-name="ce23" table:formula="of:=[.L52]+[.M52]" office:value-type="currency" office:currency="EUR" office:value="715.16">
            <text:p>715,16 €</text:p>
          </table:table-cell>
          <table:table-cell table:style-name="ce30" table:formula="of:=9133.01*1.025/12" office:value-type="float" office:value="780.11">
            <text:p>780,11 €</text:p>
          </table:table-cell>
          <table:table-cell table:style-name="ce30" table:formula="of:=([.O52]/12)*2" office:value-type="float" office:value="130.02">
            <text:p>130,02 €</text:p>
          </table:table-cell>
          <table:table-cell table:style-name="ce29" table:formula="of:=[.O52]+[.P52]" office:value-type="float" office:value="910.13">
            <text:p>910,13 €</text:p>
          </table:table-cell>
          <table:table-cell table:style-name="ce29" table:formula="of:=[.N52]+[.Q52]" office:value-type="float" office:value="1625.29">
            <text:p>1.625,29 €</text:p>
          </table:table-cell>
          <table:table-cell table:style-name="ce30" table:formula="of:=1627.14*1.025/12" office:value-type="float" office:value="138.98">
            <text:p>138,98 €</text:p>
          </table:table-cell>
          <table:table-cell table:style-name="ce30" table:formula="of:=1992.6*1.025/12" office:value-type="float" office:value="170.2">
            <text:p>170,20 €</text:p>
          </table:table-cell>
          <table:table-cell table:style-name="ce30" table:formula="of:=2561.95*1.025/12" office:value-type="float" office:value="218.83">
            <text:p>218,83 €</text:p>
          </table:table-cell>
          <table:table-cell table:style-name="ce30" table:formula="of:=[.K52]+[.R52]+[.S52]" office:value-type="float" office:value="2754.65">
            <text:p>2.754,65 €</text:p>
          </table:table-cell>
          <table:table-cell table:style-name="ce29" table:formula="of:=([.T52]+[.U52]+[.V52])*0.3714" office:value-type="float" office:value="1167.56">
            <text:p>1.167,56 €</text:p>
          </table:table-cell>
          <table:table-cell/>
          <table:table-cell table:style-name="ce44"/>
          <table:table-cell table:style-name="ce33"/>
          <table:table-cell table:number-columns-repeated="2"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51">
            <text:p>51</text:p>
          </table:table-cell>
          <table:table-cell table:style-name="ce9" office:value-type="string">
            <text:p>FPLP1439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SANAU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7">
            <text:p>7</text:p>
          </table:table-cell>
          <table:table-cell table:style-name="ce23" table:formula="of:=ROUND(30.91*1.025; 2)*12*6+ ROUND(30.91*1.025; 2)*0+ROUND(21.04*1.025; 2)*12*1" office:value-type="currency" office:currency="EUR" office:value="2539.8">
            <text:p>2.539,8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1" office:value-type="currency" office:currency="EUR" office:value="370.88">
            <text:p>370,88 €</text:p>
          </table:table-cell>
          <table:table-cell table:style-name="ce29" table:formula="of:=SUM([.F53]+[.H53]+[.I53]+[.J53])" office:value-type="float" office:value="14795.26">
            <text:p>14.795,2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53]/12*2" office:value-type="float" office:value="1225.98">
            <text:p>1.225,98 €</text:p>
          </table:table-cell>
          <table:table-cell table:style-name="ce23" table:formula="of:=[.L53]+[.M53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53]/12)*2" office:value-type="float" office:value="1560.22">
            <text:p>1.560,22 €</text:p>
          </table:table-cell>
          <table:table-cell table:style-name="ce29" table:formula="of:=[.O53]+[.P53]" office:value-type="float" office:value="10921.56">
            <text:p>10.921,56 €</text:p>
          </table:table-cell>
          <table:table-cell table:style-name="ce29" table:formula="of:=[.N53]+[.Q53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53]+[.R53]+[.S53]" office:value-type="float" office:value="35966.5">
            <text:p>35.966,50 €</text:p>
          </table:table-cell>
          <table:table-cell table:style-name="ce29" table:formula="of:=([.T53]+[.U53]+[.V53])*0.3714" office:value-type="float" office:value="15091.81">
            <text:p>15.091,81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52">
            <text:p>52</text:p>
          </table:table-cell>
          <table:table-cell table:style-name="ce9" office:value-type="string">
            <text:p>FPLP1440</text:p>
          </table:table-cell>
          <table:table-cell table:style-name="ce10" office:value-type="string">
            <text:p>Policía - Reclasificada</text:p>
          </table:table-cell>
          <table:table-cell table:style-name="ce3" office:value-type="string">
            <text:p>SAGO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7">
            <text:p>7</text:p>
          </table:table-cell>
          <table:table-cell table:style-name="ce23" table:formula="of:=ROUND(30.91*1.025; 2)*12*6+ ROUND(30.91*1.025; 2)*0+ROUND(21.04*1.025; 2)*12*1" office:value-type="currency" office:currency="EUR" office:value="2539.8">
            <text:p>2.539,8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1" office:value-type="currency" office:currency="EUR" office:value="370.88">
            <text:p>370,88 €</text:p>
          </table:table-cell>
          <table:table-cell table:style-name="ce29" table:formula="of:=SUM([.F54]+[.H54]+[.I54]+[.J54])" office:value-type="float" office:value="14795.26">
            <text:p>14.795,2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54]/12*2" office:value-type="float" office:value="1225.98">
            <text:p>1.225,98 €</text:p>
          </table:table-cell>
          <table:table-cell table:style-name="ce23" table:formula="of:=[.L54]+[.M54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54]/12)*2" office:value-type="float" office:value="1560.22">
            <text:p>1.560,22 €</text:p>
          </table:table-cell>
          <table:table-cell table:style-name="ce29" table:formula="of:=[.O54]+[.P54]" office:value-type="float" office:value="10921.56">
            <text:p>10.921,56 €</text:p>
          </table:table-cell>
          <table:table-cell table:style-name="ce29" table:formula="of:=[.N54]+[.Q54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54]+[.R54]+[.S54]" office:value-type="float" office:value="35966.5">
            <text:p>35.966,50 €</text:p>
          </table:table-cell>
          <table:table-cell table:style-name="ce29" table:formula="of:=([.T54]+[.U54]+[.V54])*0.3714" office:value-type="float" office:value="15091.81">
            <text:p>15.091,81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53">
            <text:p>53</text:p>
          </table:table-cell>
          <table:table-cell table:style-name="ce9" office:value-type="string">
            <text:p>FPLP1441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SARO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2">
            <text:p>12</text:p>
          </table:table-cell>
          <table:table-cell table:style-name="ce23" table:formula="of:=ROUND(30.91*1.025; 2)*12*6+ ROUND(30.91*1.025; 2)*0+ROUND(21.04*1.025; 2)*12*6" office:value-type="currency" office:currency="EUR" office:value="3834">
            <text:p>3.834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6" office:value-type="currency" office:currency="EUR" office:value="584.28">
            <text:p>584,28 €</text:p>
          </table:table-cell>
          <table:table-cell table:style-name="ce29" table:formula="of:=SUM([.F55]+[.H55]+[.I55]+[.J55])" office:value-type="float" office:value="16302.86">
            <text:p>16.302,8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55]/12*2" office:value-type="float" office:value="1225.98">
            <text:p>1.225,98 €</text:p>
          </table:table-cell>
          <table:table-cell table:style-name="ce23" table:formula="of:=[.L55]+[.M55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55]/12)*2" office:value-type="float" office:value="1560.22">
            <text:p>1.560,22 €</text:p>
          </table:table-cell>
          <table:table-cell table:style-name="ce29" table:formula="of:=[.O55]+[.P55]" office:value-type="float" office:value="10921.56">
            <text:p>10.921,56 €</text:p>
          </table:table-cell>
          <table:table-cell table:style-name="ce29" table:formula="of:=[.N55]+[.Q55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55]+[.R55]+[.S55]" office:value-type="float" office:value="37474.1">
            <text:p>37.474,10 €</text:p>
          </table:table-cell>
          <table:table-cell table:style-name="ce29" table:formula="of:=([.T55]+[.U55]+[.V55])*0.3714" office:value-type="float" office:value="15651.73">
            <text:p>15.651,73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54">
            <text:p>54</text:p>
          </table:table-cell>
          <table:table-cell table:style-name="ce9" office:value-type="string">
            <text:p>FPLP1442</text:p>
          </table:table-cell>
          <table:table-cell table:style-name="ce10" office:value-type="string">
            <text:p>Policía - A <text:s/>Extinguir</text:p>
          </table:table-cell>
          <table:table-cell table:style-name="ce3" office:value-type="string">
            <text:p>SAAF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2">
            <text:p>12</text:p>
          </table:table-cell>
          <table:table-cell table:style-name="ce23" table:formula="of:=ROUND(30.91*1.025; 2)*12*6+ ROUND(30.91*1.025; 2)*0+ROUND(21.04*1.025; 2)*12*6" office:value-type="currency" office:currency="EUR" office:value="3834">
            <text:p>3.834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6" office:value-type="currency" office:currency="EUR" office:value="584.28">
            <text:p>584,28 €</text:p>
          </table:table-cell>
          <table:table-cell table:style-name="ce29" table:formula="of:=SUM([.F56]+[.H56]+[.I56]+[.J56])" office:value-type="float" office:value="16302.86">
            <text:p>16.302,8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56]/12*2" office:value-type="float" office:value="1225.98">
            <text:p>1.225,98 €</text:p>
          </table:table-cell>
          <table:table-cell table:style-name="ce23" table:formula="of:=[.L56]+[.M56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56]/12)*2" office:value-type="float" office:value="1560.22">
            <text:p>1.560,22 €</text:p>
          </table:table-cell>
          <table:table-cell table:style-name="ce29" table:formula="of:=[.O56]+[.P56]" office:value-type="float" office:value="10921.56">
            <text:p>10.921,56 €</text:p>
          </table:table-cell>
          <table:table-cell table:style-name="ce29" table:formula="of:=[.N56]+[.Q56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56]+[.R56]+[.S56]" office:value-type="float" office:value="37474.1">
            <text:p>37.474,10 €</text:p>
          </table:table-cell>
          <table:table-cell table:style-name="ce29" table:formula="of:=([.T56]+[.U56]+[.V56])*0.3714" office:value-type="float" office:value="15651.73">
            <text:p>15.651,73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55">
            <text:p>55</text:p>
          </table:table-cell>
          <table:table-cell table:style-name="ce9" office:value-type="string">
            <text:p>FPLP1443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SUNAO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8">
            <text:p>8</text:p>
          </table:table-cell>
          <table:table-cell table:style-name="ce23" table:formula="of:=ROUND(30.91*1.025; 2)*12*6+ ROUND(30.91*1.025; 2)*0+ROUND(21.04*1.025; 2)*12*2" office:value-type="currency" office:currency="EUR" office:value="2798.64">
            <text:p>2.798,64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2" office:value-type="currency" office:currency="EUR" office:value="413.56">
            <text:p>413,56 €</text:p>
          </table:table-cell>
          <table:table-cell table:style-name="ce29" table:formula="of:=SUM([.F57]+[.H57]+[.I57]+[.J57])" office:value-type="float" office:value="15096.78">
            <text:p>15.096,7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57]/12*2" office:value-type="float" office:value="1225.98">
            <text:p>1.225,98 €</text:p>
          </table:table-cell>
          <table:table-cell table:style-name="ce23" table:formula="of:=[.L57]+[.M57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57]/12)*2" office:value-type="float" office:value="1560.22">
            <text:p>1.560,22 €</text:p>
          </table:table-cell>
          <table:table-cell table:style-name="ce29" table:formula="of:=[.O57]+[.P57]" office:value-type="float" office:value="10921.56">
            <text:p>10.921,56 €</text:p>
          </table:table-cell>
          <table:table-cell table:style-name="ce29" table:formula="of:=[.N57]+[.Q57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57]+[.R57]+[.S57]" office:value-type="float" office:value="36268.02">
            <text:p>36.268,02 €</text:p>
          </table:table-cell>
          <table:table-cell table:style-name="ce29" table:formula="of:=([.T57]+[.U57]+[.V57])*0.3714" office:value-type="float" office:value="15203.79">
            <text:p>15.203,79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56">
            <text:p>56</text:p>
          </table:table-cell>
          <table:table-cell table:style-name="ce9" office:value-type="string">
            <text:p>FPLP1444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SUSAD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">
            <text:p>1</text:p>
          </table:table-cell>
          <table:table-cell table:style-name="ce23" table:formula="of:=ROUND(30.91*1.025; 2)*12*1+ ROUND(30.91*1.025; 2)*0" office:value-type="currency" office:currency="EUR" office:value="380.16">
            <text:p>380,16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1+ ROUND(26.68*1.025; 2)*0" office:value-type="currency" office:currency="EUR" office:value="54.7">
            <text:p>54,70 €</text:p>
          </table:table-cell>
          <table:table-cell table:style-name="ce29" table:formula="of:=SUM([.F58]+[.H58]+[.I58]+[.J58])" office:value-type="float" office:value="12319.44">
            <text:p>12.319,44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58]/12*2" office:value-type="float" office:value="1225.98">
            <text:p>1.225,98 €</text:p>
          </table:table-cell>
          <table:table-cell table:style-name="ce23" table:formula="of:=[.L58]+[.M58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58]/12)*2" office:value-type="float" office:value="1560.22">
            <text:p>1.560,22 €</text:p>
          </table:table-cell>
          <table:table-cell table:style-name="ce29" table:formula="of:=[.O58]+[.P58]" office:value-type="float" office:value="10921.56">
            <text:p>10.921,56 €</text:p>
          </table:table-cell>
          <table:table-cell table:style-name="ce29" table:formula="of:=[.N58]+[.Q58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58]+[.R58]+[.S58]" office:value-type="float" office:value="33490.68">
            <text:p>33.490,68 €</text:p>
          </table:table-cell>
          <table:table-cell table:style-name="ce29" table:formula="of:=([.T58]+[.U58]+[.V58])*0.3714" office:value-type="float" office:value="14172.29">
            <text:p>14.172,29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57">
            <text:p>57</text:p>
          </table:table-cell>
          <table:table-cell table:style-name="ce9" office:value-type="string">
            <text:p>FPLP1445</text:p>
          </table:table-cell>
          <table:table-cell table:style-name="ce10" office:value-type="string">
            <text:p>Policía - A <text:s/>Extinguir</text:p>
          </table:table-cell>
          <table:table-cell table:style-name="ce3" office:value-type="string">
            <text:p>TRTR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2">
            <text:p>12</text:p>
          </table:table-cell>
          <table:table-cell table:style-name="ce23" table:formula="of:=ROUND(30.91*1.025; 2)*12*6+ ROUND(30.91*1.025; 2)*0+ROUND(21.04*1.025; 2)*12*6" office:value-type="currency" office:currency="EUR" office:value="3834">
            <text:p>3.834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 ROUND(26.68*1.025; 2)*0+ROUND(20.82*1.025; 2)*2*6" office:value-type="currency" office:currency="EUR" office:value="584.28">
            <text:p>584,28 €</text:p>
          </table:table-cell>
          <table:table-cell table:style-name="ce29" table:formula="of:=SUM([.F59]+[.H59]+[.I59]+[.J59])" office:value-type="float" office:value="16302.86">
            <text:p>16.302,8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59]/12*2" office:value-type="float" office:value="1225.98">
            <text:p>1.225,98 €</text:p>
          </table:table-cell>
          <table:table-cell table:style-name="ce23" table:formula="of:=[.L59]+[.M59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59]/12)*2" office:value-type="float" office:value="1560.22">
            <text:p>1.560,22 €</text:p>
          </table:table-cell>
          <table:table-cell table:style-name="ce29" table:formula="of:=[.O59]+[.P59]" office:value-type="float" office:value="10921.56">
            <text:p>10.921,56 €</text:p>
          </table:table-cell>
          <table:table-cell table:style-name="ce29" table:formula="of:=[.N59]+[.Q59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59]+[.R59]+[.S59]" office:value-type="float" office:value="37474.1">
            <text:p>37.474,10 €</text:p>
          </table:table-cell>
          <table:table-cell table:style-name="ce29" table:formula="of:=([.T59]+[.U59]+[.V59])*0.3714" office:value-type="float" office:value="15651.73">
            <text:p>15.651,73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58">
            <text:p>58</text:p>
          </table:table-cell>
          <table:table-cell table:style-name="ce9" office:value-type="string">
            <text:p>FPLP1446</text:p>
          </table:table-cell>
          <table:table-cell table:style-name="ce10" office:value-type="string">
            <text:p>Policía </text:p>
          </table:table-cell>
          <table:table-cell table:style-name="ce3" office:value-type="string">
            <text:p>SASAD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">
            <text:p>1</text:p>
          </table:table-cell>
          <table:table-cell table:style-name="ce23" table:formula="of:=ROUND(30.91*1.025; 2)*12*1+ ROUND(30.91*1.025; 2)*0" office:value-type="currency" office:currency="EUR" office:value="380.16">
            <text:p>380,16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1+ ROUND(26.68*1.025; 2)*0" office:value-type="currency" office:currency="EUR" office:value="54.7">
            <text:p>54,70 €</text:p>
          </table:table-cell>
          <table:table-cell table:style-name="ce29" table:formula="of:=SUM([.F60]+[.H60]+[.I60]+[.J60])" office:value-type="float" office:value="12319.44">
            <text:p>12.319,44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60]/12*2" office:value-type="float" office:value="1225.98">
            <text:p>1.225,98 €</text:p>
          </table:table-cell>
          <table:table-cell table:style-name="ce23" table:formula="of:=[.L60]+[.M60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60]/12)*2" office:value-type="float" office:value="1560.22">
            <text:p>1.560,22 €</text:p>
          </table:table-cell>
          <table:table-cell table:style-name="ce29" table:formula="of:=[.O60]+[.P60]" office:value-type="float" office:value="10921.56">
            <text:p>10.921,56 €</text:p>
          </table:table-cell>
          <table:table-cell table:style-name="ce29" table:formula="of:=[.N60]+[.Q60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60]+[.R60]+[.S60]" office:value-type="float" office:value="33490.68">
            <text:p>33.490,68 €</text:p>
          </table:table-cell>
          <table:table-cell table:style-name="ce29" table:formula="of:=([.T60]+[.U60]+[.V60])*0.3714" office:value-type="float" office:value="14172.29">
            <text:p>14.172,29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59">
            <text:p>59</text:p>
          </table:table-cell>
          <table:table-cell table:style-name="ce9" office:value-type="string">
            <text:p>FPLP1447</text:p>
          </table:table-cell>
          <table:table-cell table:style-name="ce10" office:value-type="string">
            <text:p>Policía </text:p>
          </table:table-cell>
          <table:table-cell table:style-name="ce3" office:value-type="string">
            <text:p>ROSUM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61]+[.H61]+[.I61]+[.J61])" office:value-type="float" office:value="11884.58">
            <text:p>11.884,5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61]/12*2" office:value-type="float" office:value="1225.98">
            <text:p>1.225,98 €</text:p>
          </table:table-cell>
          <table:table-cell table:style-name="ce23" table:formula="of:=[.L61]+[.M61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61]/12)*2" office:value-type="float" office:value="1560.22">
            <text:p>1.560,22 €</text:p>
          </table:table-cell>
          <table:table-cell table:style-name="ce29" table:formula="of:=[.O61]+[.P61]" office:value-type="float" office:value="10921.56">
            <text:p>10.921,56 €</text:p>
          </table:table-cell>
          <table:table-cell table:style-name="ce29" table:formula="of:=[.N61]+[.Q61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61]+[.R61]+[.S61]" office:value-type="float" office:value="33055.82">
            <text:p>33.055,82 €</text:p>
          </table:table-cell>
          <table:table-cell table:style-name="ce29" table:formula="of:=([.T61]+[.U61]+[.V61])*0.3714" office:value-type="float" office:value="14010.78">
            <text:p>14.010,78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60">
            <text:p>60</text:p>
          </table:table-cell>
          <table:table-cell table:style-name="ce9" office:value-type="string">
            <text:p>FPLP1448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RALOO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62]+[.H62]+[.I62]+[.J62])" office:value-type="float" office:value="11884.58">
            <text:p>11.884,5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62]/12*2" office:value-type="float" office:value="1225.98">
            <text:p>1.225,98 €</text:p>
          </table:table-cell>
          <table:table-cell table:style-name="ce23" table:formula="of:=[.L62]+[.M62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62]/12)*2" office:value-type="float" office:value="1560.22">
            <text:p>1.560,22 €</text:p>
          </table:table-cell>
          <table:table-cell table:style-name="ce29" table:formula="of:=[.O62]+[.P62]" office:value-type="float" office:value="10921.56">
            <text:p>10.921,56 €</text:p>
          </table:table-cell>
          <table:table-cell table:style-name="ce29" table:formula="of:=[.N62]+[.Q62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62]+[.R62]+[.S62]" office:value-type="float" office:value="33055.82">
            <text:p>33.055,82 €</text:p>
          </table:table-cell>
          <table:table-cell table:style-name="ce29" table:formula="of:=([.T62]+[.U62]+[.V62])*0.3714" office:value-type="float" office:value="14010.78">
            <text:p>14.010,78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61">
            <text:p>61</text:p>
          </table:table-cell>
          <table:table-cell table:style-name="ce9" office:value-type="string">
            <text:p>FPLP1449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SAOJM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63]+[.H63]+[.I63]+[.J63])" office:value-type="float" office:value="11884.58">
            <text:p>11.884,5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63]/12*2" office:value-type="float" office:value="1225.98">
            <text:p>1.225,98 €</text:p>
          </table:table-cell>
          <table:table-cell table:style-name="ce23" table:formula="of:=[.L63]+[.M63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63]/12)*2" office:value-type="float" office:value="1560.22">
            <text:p>1.560,22 €</text:p>
          </table:table-cell>
          <table:table-cell table:style-name="ce29" table:formula="of:=[.O63]+[.P63]" office:value-type="float" office:value="10921.56">
            <text:p>10.921,56 €</text:p>
          </table:table-cell>
          <table:table-cell table:style-name="ce29" table:formula="of:=[.N63]+[.Q63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63]+[.R63]+[.S63]" office:value-type="float" office:value="33055.82">
            <text:p>33.055,82 €</text:p>
          </table:table-cell>
          <table:table-cell table:style-name="ce29" table:formula="of:=([.T63]+[.U63]+[.V63])*0.3714" office:value-type="float" office:value="14010.78">
            <text:p>14.010,78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62">
            <text:p>62</text:p>
          </table:table-cell>
          <table:table-cell table:style-name="ce9" office:value-type="string">
            <text:p>FPLP1450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GOMOT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64]+[.H64]+[.I64]+[.J64])" office:value-type="float" office:value="11884.58">
            <text:p>11.884,5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64]/12*2" office:value-type="float" office:value="1225.98">
            <text:p>1.225,98 €</text:p>
          </table:table-cell>
          <table:table-cell table:style-name="ce23" table:formula="of:=[.L64]+[.M64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64]/12)*2" office:value-type="float" office:value="1560.22">
            <text:p>1.560,22 €</text:p>
          </table:table-cell>
          <table:table-cell table:style-name="ce29" table:formula="of:=[.O64]+[.P64]" office:value-type="float" office:value="10921.56">
            <text:p>10.921,56 €</text:p>
          </table:table-cell>
          <table:table-cell table:style-name="ce29" table:formula="of:=[.N64]+[.Q64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64]+[.R64]+[.S64]" office:value-type="float" office:value="33055.82">
            <text:p>33.055,82 €</text:p>
          </table:table-cell>
          <table:table-cell table:style-name="ce29" table:formula="of:=([.T64]+[.U64]+[.V64])*0.3714" office:value-type="float" office:value="14010.78">
            <text:p>14.010,78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63">
            <text:p>63</text:p>
          </table:table-cell>
          <table:table-cell table:style-name="ce9" office:value-type="string">
            <text:p>FPLP1451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MEOL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65]+[.H65]+[.I65]+[.J65])" office:value-type="float" office:value="11884.58">
            <text:p>11.884,5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65]/12*2" office:value-type="float" office:value="1225.98">
            <text:p>1.225,98 €</text:p>
          </table:table-cell>
          <table:table-cell table:style-name="ce23" table:formula="of:=[.L65]+[.M65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65]/12)*2" office:value-type="float" office:value="1560.22">
            <text:p>1.560,22 €</text:p>
          </table:table-cell>
          <table:table-cell table:style-name="ce29" table:formula="of:=[.O65]+[.P65]" office:value-type="float" office:value="10921.56">
            <text:p>10.921,56 €</text:p>
          </table:table-cell>
          <table:table-cell table:style-name="ce29" table:formula="of:=[.N65]+[.Q65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65]+[.R65]+[.S65]" office:value-type="float" office:value="33055.82">
            <text:p>33.055,82 €</text:p>
          </table:table-cell>
          <table:table-cell table:style-name="ce29" table:formula="of:=([.T65]+[.U65]+[.V65])*0.3714" office:value-type="float" office:value="14010.78">
            <text:p>14.010,78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64">
            <text:p>64</text:p>
          </table:table-cell>
          <table:table-cell table:style-name="ce9" office:value-type="string">
            <text:p>FPLP1452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GOGAY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66]+[.H66]+[.I66]+[.J66])" office:value-type="float" office:value="11884.58">
            <text:p>11.884,5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66]/12*2" office:value-type="float" office:value="1225.98">
            <text:p>1.225,98 €</text:p>
          </table:table-cell>
          <table:table-cell table:style-name="ce23" table:formula="of:=[.L66]+[.M66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66]/12)*2" office:value-type="float" office:value="1560.22">
            <text:p>1.560,22 €</text:p>
          </table:table-cell>
          <table:table-cell table:style-name="ce29" table:formula="of:=[.O66]+[.P66]" office:value-type="float" office:value="10921.56">
            <text:p>10.921,56 €</text:p>
          </table:table-cell>
          <table:table-cell table:style-name="ce29" table:formula="of:=[.N66]+[.Q66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66]+[.R66]+[.S66]" office:value-type="float" office:value="33055.82">
            <text:p>33.055,82 €</text:p>
          </table:table-cell>
          <table:table-cell table:style-name="ce29" table:formula="of:=([.T66]+[.U66]+[.V66])*0.3714" office:value-type="float" office:value="14010.78">
            <text:p>14.010,78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65">
            <text:p>65</text:p>
          </table:table-cell>
          <table:table-cell table:style-name="ce9" office:value-type="string">
            <text:p>FPLP1453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SACA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67]+[.H67]+[.I67]+[.J67])" office:value-type="float" office:value="11884.58">
            <text:p>11.884,5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67]/12*2" office:value-type="float" office:value="1225.98">
            <text:p>1.225,98 €</text:p>
          </table:table-cell>
          <table:table-cell table:style-name="ce23" table:formula="of:=[.L67]+[.M67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67]/12)*2" office:value-type="float" office:value="1560.22">
            <text:p>1.560,22 €</text:p>
          </table:table-cell>
          <table:table-cell table:style-name="ce29" table:formula="of:=[.O67]+[.P67]" office:value-type="float" office:value="10921.56">
            <text:p>10.921,56 €</text:p>
          </table:table-cell>
          <table:table-cell table:style-name="ce29" table:formula="of:=[.N67]+[.Q67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67]+[.R67]+[.S67]" office:value-type="float" office:value="33055.82">
            <text:p>33.055,82 €</text:p>
          </table:table-cell>
          <table:table-cell table:style-name="ce29" table:formula="of:=([.T67]+[.U67]+[.V67])*0.3714" office:value-type="float" office:value="14010.78">
            <text:p>14.010,78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66">
            <text:p>66</text:p>
          </table:table-cell>
          <table:table-cell table:style-name="ce9" office:value-type="string">
            <text:p>FPLP1454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ROZEA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68]+[.H68]+[.I68]+[.J68])" office:value-type="float" office:value="11884.58">
            <text:p>11.884,5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68]/12*2" office:value-type="float" office:value="1225.98">
            <text:p>1.225,98 €</text:p>
          </table:table-cell>
          <table:table-cell table:style-name="ce23" table:formula="of:=[.L68]+[.M68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68]/12)*2" office:value-type="float" office:value="1560.22">
            <text:p>1.560,22 €</text:p>
          </table:table-cell>
          <table:table-cell table:style-name="ce29" table:formula="of:=[.O68]+[.P68]" office:value-type="float" office:value="10921.56">
            <text:p>10.921,56 €</text:p>
          </table:table-cell>
          <table:table-cell table:style-name="ce29" table:formula="of:=[.N68]+[.Q68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68]+[.R68]+[.S68]" office:value-type="float" office:value="33055.82">
            <text:p>33.055,82 €</text:p>
          </table:table-cell>
          <table:table-cell table:style-name="ce29" table:formula="of:=([.T68]+[.U68]+[.V68])*0.3714" office:value-type="float" office:value="14010.78">
            <text:p>14.010,78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67">
            <text:p>67</text:p>
          </table:table-cell>
          <table:table-cell table:style-name="ce9" office:value-type="string">
            <text:p>FPLP1455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ABGOA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69]+[.H69]+[.I69]+[.J69])" office:value-type="float" office:value="11884.58">
            <text:p>11.884,5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69]/12*2" office:value-type="float" office:value="1225.98">
            <text:p>1.225,98 €</text:p>
          </table:table-cell>
          <table:table-cell table:style-name="ce23" table:formula="of:=[.L69]+[.M69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69]/12)*2" office:value-type="float" office:value="1560.22">
            <text:p>1.560,22 €</text:p>
          </table:table-cell>
          <table:table-cell table:style-name="ce29" table:formula="of:=[.O69]+[.P69]" office:value-type="float" office:value="10921.56">
            <text:p>10.921,56 €</text:p>
          </table:table-cell>
          <table:table-cell table:style-name="ce29" table:formula="of:=[.N69]+[.Q69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69]+[.R69]+[.S69]" office:value-type="float" office:value="33055.82">
            <text:p>33.055,82 €</text:p>
          </table:table-cell>
          <table:table-cell table:style-name="ce29" table:formula="of:=([.T69]+[.U69]+[.V69])*0.3714" office:value-type="float" office:value="14010.78">
            <text:p>14.010,78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68">
            <text:p>68</text:p>
          </table:table-cell>
          <table:table-cell table:style-name="ce9" office:value-type="string">
            <text:p>FPLP1456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/12" office:value-type="currency" office:currency="EUR" office:value="865.68">
            <text:p>865,6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/12" office:value-type="currency" office:currency="EUR" office:value="124.7">
            <text:p>124,70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70]+[.H70]+[.I70]+[.J70])" office:value-type="float" office:value="990.38">
            <text:p>990,38 €</text:p>
          </table:table-cell>
          <table:table-cell table:style-name="ce23" table:formula="of:=ROUND(8372.61*1.025/14; 2)*12/12" office:value-type="currency" office:currency="EUR" office:value="612.99">
            <text:p>612,99 €</text:p>
          </table:table-cell>
          <table:table-cell table:style-name="ce30" table:formula="of:=[.L70]/12*2" office:value-type="float" office:value="102.17">
            <text:p>102,17 €</text:p>
          </table:table-cell>
          <table:table-cell table:style-name="ce23" table:formula="of:=[.L70]+[.M70]" office:value-type="currency" office:currency="EUR" office:value="715.16">
            <text:p>715,16 €</text:p>
          </table:table-cell>
          <table:table-cell table:style-name="ce30" table:formula="of:=9133.01*1.025/12" office:value-type="float" office:value="780.11">
            <text:p>780,11 €</text:p>
          </table:table-cell>
          <table:table-cell table:style-name="ce30" table:formula="of:=([.O70]/12)*2" office:value-type="float" office:value="130.02">
            <text:p>130,02 €</text:p>
          </table:table-cell>
          <table:table-cell table:style-name="ce29" table:formula="of:=[.O70]+[.P70]" office:value-type="float" office:value="910.13">
            <text:p>910,13 €</text:p>
          </table:table-cell>
          <table:table-cell table:style-name="ce29" table:formula="of:=[.N70]+[.Q70]" office:value-type="float" office:value="1625.29">
            <text:p>1.625,29 €</text:p>
          </table:table-cell>
          <table:table-cell table:style-name="ce30" table:formula="of:=1627.14*1.025/12" office:value-type="float" office:value="138.98">
            <text:p>138,98 €</text:p>
          </table:table-cell>
          <table:table-cell table:style-name="ce30" table:formula="of:=1992.6*1.025/12" office:value-type="float" office:value="170.2">
            <text:p>170,20 €</text:p>
          </table:table-cell>
          <table:table-cell table:style-name="ce30" table:formula="of:=2561.95*1.025/12" office:value-type="float" office:value="218.83">
            <text:p>218,83 €</text:p>
          </table:table-cell>
          <table:table-cell table:style-name="ce30" table:formula="of:=[.K70]+[.R70]+[.S70]" office:value-type="float" office:value="2754.65">
            <text:p>2.754,65 €</text:p>
          </table:table-cell>
          <table:table-cell table:style-name="ce29" table:formula="of:=([.T70]+[.U70]+[.V70])*0.3714" office:value-type="float" office:value="1167.56">
            <text:p>1.167,56 €</text:p>
          </table:table-cell>
          <table:table-cell/>
          <table:table-cell table:style-name="ce44"/>
          <table:table-cell table:style-name="ce33"/>
          <table:table-cell table:number-columns-repeated="2"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69">
            <text:p>69</text:p>
          </table:table-cell>
          <table:table-cell table:style-name="ce9" office:value-type="string">
            <text:p>FPLP1457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SAMAS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71]+[.H71]+[.I71]+[.J71])" office:value-type="float" office:value="11884.58">
            <text:p>11.884,5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71]/12*2" office:value-type="float" office:value="1225.98">
            <text:p>1.225,98 €</text:p>
          </table:table-cell>
          <table:table-cell table:style-name="ce23" table:formula="of:=[.L71]+[.M71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71]/12)*2" office:value-type="float" office:value="1560.22">
            <text:p>1.560,22 €</text:p>
          </table:table-cell>
          <table:table-cell table:style-name="ce29" table:formula="of:=[.O71]+[.P71]" office:value-type="float" office:value="10921.56">
            <text:p>10.921,56 €</text:p>
          </table:table-cell>
          <table:table-cell table:style-name="ce29" table:formula="of:=[.N71]+[.Q71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71]+[.R71]+[.S71]" office:value-type="float" office:value="33055.82">
            <text:p>33.055,82 €</text:p>
          </table:table-cell>
          <table:table-cell table:style-name="ce29" table:formula="of:=([.T71]+[.U71]+[.V71])*0.3714" office:value-type="float" office:value="14010.78">
            <text:p>14.010,78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70">
            <text:p>70</text:p>
          </table:table-cell>
          <table:table-cell table:style-name="ce9" office:value-type="string">
            <text:p>FPLP1458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MOPED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2">
            <text:p>2</text:p>
          </table:table-cell>
          <table:table-cell table:style-name="ce23" table:formula="of:=ROUND(30.91*1.025; 2)*12*2+ ROUND(30.91*1.025; 2)*0" office:value-type="currency" office:currency="EUR" office:value="760.32">
            <text:p>760,32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2+ ROUND(26.68*1.025; 2)*0" office:value-type="currency" office:currency="EUR" office:value="109.4">
            <text:p>109,40 €</text:p>
          </table:table-cell>
          <table:table-cell table:style-name="ce29" table:formula="of:=SUM([.F72]+[.H72]+[.I72]+[.J72])" office:value-type="float" office:value="12754.3">
            <text:p>12.754,30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72]/12*2" office:value-type="float" office:value="1225.98">
            <text:p>1.225,98 €</text:p>
          </table:table-cell>
          <table:table-cell table:style-name="ce23" table:formula="of:=[.L72]+[.M72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72]/12)*2" office:value-type="float" office:value="1560.22">
            <text:p>1.560,22 €</text:p>
          </table:table-cell>
          <table:table-cell table:style-name="ce29" table:formula="of:=[.O72]+[.P72]" office:value-type="float" office:value="10921.56">
            <text:p>10.921,56 €</text:p>
          </table:table-cell>
          <table:table-cell table:style-name="ce29" table:formula="of:=[.N72]+[.Q72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72]+[.R72]+[.S72]" office:value-type="float" office:value="33925.54">
            <text:p>33.925,54 €</text:p>
          </table:table-cell>
          <table:table-cell table:style-name="ce29" table:formula="of:=([.T72]+[.U72]+[.V72])*0.3714" office:value-type="float" office:value="14333.8">
            <text:p>14.333,80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71">
            <text:p>71</text:p>
          </table:table-cell>
          <table:table-cell table:style-name="ce9" office:value-type="string">
            <text:p>FPLP1459</text:p>
          </table:table-cell>
          <table:table-cell table:style-name="ce10" office:value-type="string">
            <text:p>Policía</text:p>
          </table:table-cell>
          <table:table-cell table:style-name="ce3" office:value-type="string">
            <text:p>FEROA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73]+[.H73]+[.I73]+[.J73])" office:value-type="float" office:value="11884.58">
            <text:p>11.884,5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30" table:formula="of:=[.L73]/12*2" office:value-type="float" office:value="1225.98">
            <text:p>1.225,98 €</text:p>
          </table:table-cell>
          <table:table-cell table:style-name="ce23" table:formula="of:=[.L73]+[.M73]" office:value-type="currency" office:currency="EUR" office:value="8581.86">
            <text:p>8.581,86 €</text:p>
          </table:table-cell>
          <table:table-cell table:style-name="ce30" table:formula="of:=9133.01*1.025" office:value-type="float" office:value="9361.34">
            <text:p>9.361,34 €</text:p>
          </table:table-cell>
          <table:table-cell table:style-name="ce30" table:formula="of:=([.O73]/12)*2" office:value-type="float" office:value="1560.22">
            <text:p>1.560,22 €</text:p>
          </table:table-cell>
          <table:table-cell table:style-name="ce29" table:formula="of:=[.O73]+[.P73]" office:value-type="float" office:value="10921.56">
            <text:p>10.921,56 €</text:p>
          </table:table-cell>
          <table:table-cell table:style-name="ce29" table:formula="of:=[.N73]+[.Q73]" office:value-type="float" office:value="19503.42">
            <text:p>19.503,42 €</text:p>
          </table:table-cell>
          <table:table-cell table:style-name="ce30" table:formula="of:=1627.14*1.025" office:value-type="float" office:value="1667.82">
            <text:p>1.667,82 €</text:p>
          </table:table-cell>
          <table:table-cell table:style-name="ce30" table:formula="of:=1992.6*1.025" office:value-type="float" office:value="2042.42">
            <text:p>2.042,42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73]+[.R73]+[.S73]" office:value-type="float" office:value="33055.82">
            <text:p>33.055,82 €</text:p>
          </table:table-cell>
          <table:table-cell table:style-name="ce29" table:formula="of:=([.T73]+[.U73]+[.V73])*0.3714" office:value-type="float" office:value="14010.78">
            <text:p>14.010,78 €</text:p>
          </table:table-cell>
          <table:table-cell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72">
            <text:p>72</text:p>
          </table:table-cell>
          <table:table-cell table:style-name="ce9" office:value-type="string">
            <text:p>PF15010</text:p>
          </table:table-cell>
          <table:table-cell table:style-name="ce10" office:value-type="string">
            <text:p>Auxiliar Administrativo</text:p>
          </table:table-cell>
          <table:table-cell table:style-name="ce3" office:value-type="string">
            <text:p>JOGOA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7">
            <text:p>7</text:p>
          </table:table-cell>
          <table:table-cell table:style-name="ce23" table:formula="of:=ROUND(21.04*1.025; 2)*12*7+ ROUND(21.04*1.025; 2)*0" office:value-type="currency" office:currency="EUR" office:value="1811.88">
            <text:p>1.811,8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7+ ROUND(20.82*1.025; 2)*0" office:value-type="currency" office:currency="EUR" office:value="298.76">
            <text:p>298,76 €</text:p>
          </table:table-cell>
          <table:table-cell table:style-name="ce29" table:formula="of:=SUM([.F74]+[.H74]+[.I74]+[.J74])" office:value-type="float" office:value="12184.36">
            <text:p>12.184,3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30" table:formula="of:=[.L74]/12*2" office:value-type="float" office:value="949.38">
            <text:p>949,38 €</text:p>
          </table:table-cell>
          <table:table-cell table:style-name="ce23" table:formula="of:=[.L74]+[.M74]" office:value-type="currency" office:currency="EUR" office:value="6645.66">
            <text:p>6.645,66 €</text:p>
          </table:table-cell>
          <table:table-cell table:style-name="ce29" table:formula="of:=8398.02*1.025" office:value-type="float" office:value="8607.97">
            <text:p>8.607,97 €</text:p>
          </table:table-cell>
          <table:table-cell table:style-name="ce30" table:formula="of:=([.O74]/12)*2" office:value-type="float" office:value="1434.66">
            <text:p>1.434,66 €</text:p>
          </table:table-cell>
          <table:table-cell table:style-name="ce29" table:formula="of:=[.O74]+[.P74]" office:value-type="float" office:value="10042.63">
            <text:p>10.042,63 €</text:p>
          </table:table-cell>
          <table:table-cell table:style-name="ce29" table:formula="of:=[.N74]+[.Q74]" office:value-type="float" office:value="16688.29">
            <text:p>16.688,29 €</text:p>
          </table:table-cell>
          <table:table-cell table:style-name="ce30" table:formula="of:=1341*1.025" office:value-type="float" office:value="1374.53">
            <text:p>1.374,53 €</text:p>
          </table:table-cell>
          <table:table-cell table:style-name="ce30" table:formula="of:=1707.87*1.025" office:value-type="float" office:value="1750.57">
            <text:p>1.750,57 €</text:p>
          </table:table-cell>
          <table:table-cell table:style-name="ce30" table:formula="of:=2561.95*1.025" office:value-type="float" office:value="2626">
            <text:p>2.626,00 €</text:p>
          </table:table-cell>
          <table:table-cell table:style-name="ce30" table:formula="of:=[.K74]+[.R74]+[.S74]" office:value-type="float" office:value="30247.18">
            <text:p>30.247,18 €</text:p>
          </table:table-cell>
          <table:table-cell table:style-name="ce29" table:formula="of:=([.T74]+[.U74]+[.V74])*0.262" office:value-type="float" office:value="9071.42">
            <text:p>9.071,42 €</text:p>
          </table:table-cell>
          <table:table-cell/>
          <table:table-cell table:style-name="ce44" table:formula="of:=[.T68]+[.U68]+[.V68]" office:value-type="float" office:value="37724.24">
            <text:p>37.724,24</text:p>
          </table:table-cell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73">
            <text:p>73</text:p>
          </table:table-cell>
          <table:table-cell table:style-name="ce9" office:value-type="string">
            <text:p>PF15011</text:p>
          </table:table-cell>
          <table:table-cell table:style-name="ce10" office:value-type="string">
            <text:p>Auxiliar Administrativo</text:p>
          </table:table-cell>
          <table:table-cell table:style-name="ce3" office:value-type="string">
            <text:p>LOHEC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7">
            <text:p>7</text:p>
          </table:table-cell>
          <table:table-cell table:style-name="ce23" table:formula="of:=ROUND(21.04*1.025; 2)*12*7+ ROUND(21.04*1.025; 2)*0" office:value-type="currency" office:currency="EUR" office:value="1811.88">
            <text:p>1.811,8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7+ ROUND(20.82*1.025; 2)*0" office:value-type="currency" office:currency="EUR" office:value="298.76">
            <text:p>298,76 €</text:p>
          </table:table-cell>
          <table:table-cell table:style-name="ce29" table:formula="of:=SUM([.F75]+[.H75]+[.I75]+[.J75])" office:value-type="float" office:value="12184.36">
            <text:p>12.184,3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30" table:formula="of:=[.L75]/12*2" office:value-type="float" office:value="949.38">
            <text:p>949,38 €</text:p>
          </table:table-cell>
          <table:table-cell table:style-name="ce23" table:formula="of:=[.L75]+[.M75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75]/12)*2" office:value-type="float" office:value="777.23">
            <text:p>777,23 €</text:p>
          </table:table-cell>
          <table:table-cell table:style-name="ce29" table:formula="of:=[.O75]+[.P75]" office:value-type="float" office:value="5440.63">
            <text:p>5.440,63 €</text:p>
          </table:table-cell>
          <table:table-cell table:style-name="ce29" table:formula="of:=[.N75]+[.Q75]" office:value-type="float" office:value="12086.29">
            <text:p>12.086,29 €</text:p>
          </table:table-cell>
          <table:table-cell table:style-name="ce30" table:formula="of:=1341*1.025" office:value-type="float" office:value="1374.53">
            <text:p>1.374,53 €</text:p>
          </table:table-cell>
          <table:table-cell table:style-name="ce30" table:formula="of:=1707.87*1.025" office:value-type="float" office:value="1750.57">
            <text:p>1.750,57 €</text:p>
          </table:table-cell>
          <table:table-cell table:style-name="ce30" office:value-type="float" office:value="0">
            <text:p>0,00 €</text:p>
          </table:table-cell>
          <table:table-cell table:style-name="ce30" table:formula="of:=[.K75]+[.R75]+[.S75]" office:value-type="float" office:value="25645.18">
            <text:p>25.645,18 €</text:p>
          </table:table-cell>
          <table:table-cell table:style-name="ce29" table:formula="of:=([.T75]+[.U75]+[.V75])*0.262" office:value-type="float" office:value="7177.69">
            <text:p>7.177,69 €</text:p>
          </table:table-cell>
          <table:table-cell/>
          <table:table-cell table:style-name="ce44" table:formula="of:=[.T69]+[.U69]+[.V69]" office:value-type="float" office:value="37724.24">
            <text:p>37.724,24</text:p>
          </table:table-cell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4">
          <table:table-cell table:style-name="ce3" office:value-type="float" office:value="74">
            <text:p>74</text:p>
          </table:table-cell>
          <table:table-cell table:style-name="ce9" office:value-type="string">
            <text:p>PF15012</text:p>
          </table:table-cell>
          <table:table-cell table:style-name="ce11" office:value-type="string">
            <text:p>Auxiliar Administrativo </text:p>
          </table:table-cell>
          <table:table-cell table:style-name="ce3" office:value-type="string">
            <text:p>HEHEA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6*7</text:p>
          </table:table-cell>
          <table:table-cell table:style-name="ce23" table:formula="of:=ROUND(21.04*1.025; 2)*12*6+ ROUND(21.04*1.025; 2)*6" office:value-type="currency" office:currency="EUR" office:value="1682.46">
            <text:p>1.682,46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6+ ROUND(20.82*1.025; 2)*1" office:value-type="currency" office:currency="EUR" office:value="277.42">
            <text:p>277,42 €</text:p>
          </table:table-cell>
          <table:table-cell table:style-name="ce29" table:formula="of:=SUM([.F76]+[.H76]+[.I76]+[.J76])" office:value-type="float" office:value="12033.6">
            <text:p>12.033,60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30" table:formula="of:=[.L76]/12*2" office:value-type="float" office:value="949.38">
            <text:p>949,38 €</text:p>
          </table:table-cell>
          <table:table-cell table:style-name="ce23" table:formula="of:=[.L76]+[.M76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76]/12)*2" office:value-type="float" office:value="777.23">
            <text:p>777,23 €</text:p>
          </table:table-cell>
          <table:table-cell table:style-name="ce29" table:formula="of:=[.O76]+[.P76]" office:value-type="float" office:value="5440.63">
            <text:p>5.440,63 €</text:p>
          </table:table-cell>
          <table:table-cell table:style-name="ce29" table:formula="of:=[.N76]+[.Q76]" office:value-type="float" office:value="12086.29">
            <text:p>12.086,29 €</text:p>
          </table:table-cell>
          <table:table-cell table:style-name="ce30" table:formula="of:=1341*1.025" office:value-type="float" office:value="1374.53">
            <text:p>1.374,53 €</text:p>
          </table:table-cell>
          <table:table-cell table:style-name="ce30" table:formula="of:=1707.87*1.025" office:value-type="float" office:value="1750.57">
            <text:p>1.750,57 €</text:p>
          </table:table-cell>
          <table:table-cell table:style-name="ce29" office:value-type="float" office:value="0">
            <text:p>0,00 €</text:p>
          </table:table-cell>
          <table:table-cell table:style-name="ce30" table:formula="of:=[.K76]+[.R76]+[.S76]" office:value-type="float" office:value="25494.42">
            <text:p>25.494,42 €</text:p>
          </table:table-cell>
          <table:table-cell table:style-name="ce29" table:formula="of:=([.T76]+[.U76]+[.V76])*0.262" office:value-type="float" office:value="7138.19">
            <text:p>7.138,19 €</text:p>
          </table:table-cell>
          <table:table-cell/>
          <table:table-cell table:style-name="ce44" table:formula="of:=[.T70]+[.U70]+[.V70]" office:value-type="float" office:value="3143.68">
            <text:p>3.143,68</text:p>
          </table:table-cell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5">
          <table:table-cell table:style-name="ce4" table:number-columns-repeated="2"/>
          <table:table-cell/>
          <table:table-cell table:style-name="ce5" table:number-columns-repeated="2"/>
          <table:table-cell/>
          <table:table-cell table:style-name="ce5" table:number-columns-repeated="17"/>
          <table:table-cell/>
          <table:table-cell table:style-name="ce44" table:formula="of:=[.T71]+[.U71]+[.V71]" office:value-type="float" office:value="37724.24">
            <text:p>37.724,24</text:p>
          </table:table-cell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5">
          <table:table-cell table:number-columns-repeated="24"/>
          <table:table-cell table:style-name="ce44"/>
          <table:table-cell table:style-name="ce33"/>
          <table:table-cell table:style-name="ce55"/>
          <table:table-cell/>
          <table:table-cell table:style-name="ce27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/>
          <table:table-cell table:style-name="ce59" table:number-columns-repeated="2"/>
          <table:table-cell table:style-name="ce4"/>
          <table:table-cell table:style-name="ce33"/>
          <table:table-cell table:style-name="ce60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 table:number-columns-repeated="2"/>
          <table:table-cell table:style-name="ce55" table:number-columns-repeated="3"/>
          <table:table-cell table:style-name="ce27"/>
          <table:table-cell table:style-name="ce55" table:number-columns-repeated="2"/>
          <table:table-cell table:style-name="ce27"/>
          <table:table-cell table:style-name="ce4" table:number-columns-repeated="6"/>
          <table:table-cell table:style-name="ce55" table:number-columns-repeated="760"/>
          <table:table-cell table:number-columns-repeated="10"/>
        </table:table-row>
        <table:table-row table:style-name="ro6">
          <table:table-cell table:style-name="ce1" office:value-type="string" table:number-columns-spanned="22" table:number-rows-spanned="1">
            <text:p>PROGRAMA: URBANISMO: PLANEAMIENTO, GESTIÓN, EJECUCIÓN Y DISCIPLINA URBANÍSTICA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8"/>
          <table:table-cell table:style-name="ce40"/>
          <table:table-cell table:style-name="ce43"/>
          <table:table-cell table:style-name="ce51"/>
          <table:table-cell table:style-name="ce54"/>
          <table:table-cell table:style-name="ce58"/>
          <table:table-cell table:style-name="ce54" table:number-columns-repeated="986"/>
          <table:table-cell table:style-name="ce40" table:number-columns-repeated="9"/>
          <table:table-cell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style-name="ce36"/>
          <table:table-cell table:style-name="ce41"/>
          <table:table-cell table:style-name="ce45"/>
          <table:table-cell table:style-name="ce14"/>
          <table:table-cell table:style-name="ce56"/>
          <table:table-cell table:style-name="ce14" table:number-columns-repeated="986"/>
          <table:table-cell table:style-name="ce36" table:number-columns-repeated="10"/>
          <table:table-cell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F11012</text:p>
          </table:table-cell>
          <table:table-cell table:style-name="ce11" office:value-type="string">
            <text:p>Arquitecto Superior</text:p>
          </table:table-cell>
          <table:table-cell table:style-name="ce18" office:value-type="string">
            <text:p>VACANTE – GIMOA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string">
            <text:p>0*1</text:p>
          </table:table-cell>
          <table:table-cell table:style-name="ce23" table:formula="of:=ROUND(50.07*1.025; 2)*12*0+ ROUND(50.07*1.025; 2)*1" office:value-type="currency" office:currency="EUR" office:value="51.32">
            <text:p>51,32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0+ ROUND(30.91*1.025; 2)*1" office:value-type="currency" office:currency="EUR" office:value="31.68">
            <text:p>31,68 €</text:p>
          </table:table-cell>
          <table:table-cell table:style-name="ce29" table:formula="of:=SUM([.F81]+[.H81]+[.I81]+[.J81])" office:value-type="float" office:value="17729.46">
            <text:p>17.729,4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81]/12*2" office:value-type="float" office:value="2329.46">
            <text:p>2.329,46 €</text:p>
          </table:table-cell>
          <table:table-cell table:style-name="ce23" table:formula="of:=[.L81]+[.M81]" office:value-type="currency" office:currency="EUR" office:value="16306.22">
            <text:p>16.306,22 €</text:p>
          </table:table-cell>
          <table:table-cell table:style-name="ce29" table:formula="of:=10976.11*1.025" office:value-type="float" office:value="11250.51">
            <text:p>11.250,51 €</text:p>
          </table:table-cell>
          <table:table-cell table:style-name="ce30" table:formula="of:=([.O81]/12)*2" office:value-type="float" office:value="1875.09">
            <text:p>1.875,09 €</text:p>
          </table:table-cell>
          <table:table-cell table:style-name="ce29" table:formula="of:=[.O81]+[.P81]" office:value-type="float" office:value="13125.6">
            <text:p>13.125,60 €</text:p>
          </table:table-cell>
          <table:table-cell table:style-name="ce29" table:formula="of:=[.N81]+[.Q81]" office:value-type="float" office:value="29431.82">
            <text:p>29.431,82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81]+[.R81]+[.S81]" office:value-type="float" office:value="49636.27">
            <text:p>49.636,27 €</text:p>
          </table:table-cell>
          <table:table-cell table:style-name="ce32" table:formula="of:=(4139.4*0.2635)*12" office:value-type="float" office:value="13088.78">
            <text:p>13.088,78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9" office:value-type="string">
            <text:p>PF11013</text:p>
          </table:table-cell>
          <table:table-cell table:style-name="ce11" office:value-type="string">
            <text:p>Arquitecto</text:p>
          </table:table-cell>
          <table:table-cell table:style-name="ce18" office:value-type="string">
            <text:p>VACANTE – FASOA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float" office:value="2">
            <text:p>2</text:p>
          </table:table-cell>
          <table:table-cell table:style-name="ce23" table:formula="of:=ROUND(50.07*1.025; 2)*12*2+ ROUND(50.07*1.025; 2)*0" office:value-type="currency" office:currency="EUR" office:value="1231.68">
            <text:p>1.231,68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2+ ROUND(30.91*1.025; 2)*0" office:value-type="currency" office:currency="EUR" office:value="126.72">
            <text:p>126,72 €</text:p>
          </table:table-cell>
          <table:table-cell table:style-name="ce29" table:formula="of:=SUM([.F82]+[.H82]+[.I82]+[.J82])" office:value-type="float" office:value="19004.86">
            <text:p>19.004,8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82]/12*2" office:value-type="float" office:value="2329.46">
            <text:p>2.329,46 €</text:p>
          </table:table-cell>
          <table:table-cell table:style-name="ce23" table:formula="of:=[.L82]+[.M82]" office:value-type="currency" office:currency="EUR" office:value="16306.22">
            <text:p>16.306,22 €</text:p>
          </table:table-cell>
          <table:table-cell table:style-name="ce29" table:formula="of:=10976.11*1.025" office:value-type="float" office:value="11250.51">
            <text:p>11.250,51 €</text:p>
          </table:table-cell>
          <table:table-cell table:style-name="ce30" table:formula="of:=([.O82]/12)*2" office:value-type="float" office:value="1875.09">
            <text:p>1.875,09 €</text:p>
          </table:table-cell>
          <table:table-cell table:style-name="ce29" table:formula="of:=[.O82]+[.P82]" office:value-type="float" office:value="13125.6">
            <text:p>13.125,60 €</text:p>
          </table:table-cell>
          <table:table-cell table:style-name="ce29" table:formula="of:=[.N82]+[.Q82]" office:value-type="float" office:value="29431.82">
            <text:p>29.431,82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82]+[.R82]+[.S82]" office:value-type="float" office:value="50911.67">
            <text:p>50.911,67 €</text:p>
          </table:table-cell>
          <table:table-cell table:style-name="ce35" table:formula="of:=(4139.4*0.3185)*12" office:value-type="float" office:value="15820.79">
            <text:p>15.820,79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9" office:value-type="string">
            <text:p>PF11014</text:p>
          </table:table-cell>
          <table:table-cell table:style-name="ce11" office:value-type="string">
            <text:p>Arquitecto – Jefe de Mantenimiento y Obras Públicas</text:p>
          </table:table-cell>
          <table:table-cell table:style-name="ce18" office:value-type="string">
            <text:p>VACANTE – SALOA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string">
            <text:p>2*3</text:p>
          </table:table-cell>
          <table:table-cell table:style-name="ce23" table:formula="of:=ROUND(50.07*1.025; 2)*12*2+ ROUND(50.07*1.025; 2)*3" office:value-type="currency" office:currency="EUR" office:value="1385.64">
            <text:p>1.385,64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2+ ROUND(30.91*1.025; 2)*1" office:value-type="currency" office:currency="EUR" office:value="158.4">
            <text:p>158,40 €</text:p>
          </table:table-cell>
          <table:table-cell table:style-name="ce29" table:formula="of:=SUM([.F83]+[.H83]+[.I83]+[.J83])" office:value-type="float" office:value="19190.5">
            <text:p>19.190,50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83]/12*2" office:value-type="float" office:value="2329.46">
            <text:p>2.329,46 €</text:p>
          </table:table-cell>
          <table:table-cell table:style-name="ce23" table:formula="of:=[.L83]+[.M83]" office:value-type="currency" office:currency="EUR" office:value="16306.22">
            <text:p>16.306,22 €</text:p>
          </table:table-cell>
          <table:table-cell table:style-name="ce29" table:formula="of:=19705.23*1.025" office:value-type="float" office:value="20197.86">
            <text:p>20.197,86 €</text:p>
          </table:table-cell>
          <table:table-cell table:style-name="ce30" table:formula="of:=([.O83]/12)*2" office:value-type="float" office:value="3366.31">
            <text:p>3.366,31 €</text:p>
          </table:table-cell>
          <table:table-cell table:style-name="ce29" table:formula="of:=[.O83]+[.P83]" office:value-type="float" office:value="23564.17">
            <text:p>23.564,17 €</text:p>
          </table:table-cell>
          <table:table-cell table:style-name="ce29" table:formula="of:=[.N83]+[.Q83]" office:value-type="float" office:value="39870.39">
            <text:p>39.870,39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83]+[.R83]+[.S83]" office:value-type="float" office:value="61535.88">
            <text:p>61.535,88 €</text:p>
          </table:table-cell>
          <table:table-cell table:style-name="ce32" table:formula="of:=(4139.4*0.3185)*12" office:value-type="float" office:value="15820.79">
            <text:p>15.820,79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4">
            <text:p>4</text:p>
          </table:table-cell>
          <table:table-cell table:style-name="ce9" office:value-type="string">
            <text:p>PF11015</text:p>
          </table:table-cell>
          <table:table-cell table:style-name="ce11" office:value-type="string">
            <text:p>Arquitecto</text:p>
          </table:table-cell>
          <table:table-cell table:style-name="ce18" office:value-type="string">
            <text:p>VACANTE – MOSAM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string">
            <text:p>1*2</text:p>
          </table:table-cell>
          <table:table-cell table:style-name="ce23" table:formula="of:=ROUND(50.07*1.025; 2)*12*1+ ROUND(50.07*1.025; 2)*9" office:value-type="currency" office:currency="EUR" office:value="1077.72">
            <text:p>1.077,72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2+ ROUND(30.91*1.025; 2)*0" office:value-type="currency" office:currency="EUR" office:value="126.72">
            <text:p>126,72 €</text:p>
          </table:table-cell>
          <table:table-cell table:style-name="ce29" table:formula="of:=SUM([.F84]+[.H84]+[.I84]+[.J84])" office:value-type="float" office:value="18850.9">
            <text:p>18.850,90 €</text:p>
          </table:table-cell>
          <table:table-cell table:style-name="ce23" table:formula="of:=ROUND(7220.8*1.025/14; 2)*12" office:value-type="currency" office:currency="EUR" office:value="6344.04">
            <text:p>6.344,04 €</text:p>
          </table:table-cell>
          <table:table-cell table:style-name="ce29" table:formula="of:=[.L84]/12*2" office:value-type="float" office:value="1057.34">
            <text:p>1.057,34 €</text:p>
          </table:table-cell>
          <table:table-cell table:style-name="ce23" table:formula="of:=[.L84]+[.M84]" office:value-type="currency" office:currency="EUR" office:value="7401.38">
            <text:p>7.401,38 €</text:p>
          </table:table-cell>
          <table:table-cell table:style-name="ce29" table:formula="of:=10976.11*1.025" office:value-type="float" office:value="11250.51">
            <text:p>11.250,51 €</text:p>
          </table:table-cell>
          <table:table-cell table:style-name="ce30" table:formula="of:=([.O84]/12)*2" office:value-type="float" office:value="1875.09">
            <text:p>1.875,09 €</text:p>
          </table:table-cell>
          <table:table-cell table:style-name="ce29" table:formula="of:=[.O84]+[.P84]" office:value-type="float" office:value="13125.6">
            <text:p>13.125,60 €</text:p>
          </table:table-cell>
          <table:table-cell table:style-name="ce29" table:formula="of:=[.N84]+[.Q84]" office:value-type="float" office:value="20526.98">
            <text:p>20.526,98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84]+[.R84]+[.S84]" office:value-type="float" office:value="41852.87">
            <text:p>41.852,87 €</text:p>
          </table:table-cell>
          <table:table-cell table:style-name="ce35" table:formula="of:=([.T84]+[.U84])*0.3185" office:value-type="float" office:value="14491.71">
            <text:p>14.491,71 €</text:p>
          </table:table-cell>
          <table:table-cell table:number-columns-repeated="2"/>
          <table:table-cell table:style-name="ce44"/>
          <table:table-cell table:style-name="ce21" table:number-columns-repeated="2"/>
          <table:table-cell/>
          <table:table-cell table:style-name="ce21" table:number-columns-repeated="986"/>
          <table:table-cell table:number-columns-repeated="10"/>
        </table:table-row>
        <table:table-row table:style-name="ro4">
          <table:table-cell table:style-name="ce3" office:value-type="float" office:value="5">
            <text:p>5</text:p>
          </table:table-cell>
          <table:table-cell table:style-name="ce9" office:value-type="string">
            <text:p>PF11016</text:p>
          </table:table-cell>
          <table:table-cell table:style-name="ce11" office:value-type="string">
            <text:p>Arquitecto</text:p>
          </table:table-cell>
          <table:table-cell table:style-name="ce18" office:value-type="string">
            <text:p>VACANTE – HEGAC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string">
            <text:p>0*1</text:p>
          </table:table-cell>
          <table:table-cell table:style-name="ce23" table:formula="of:=ROUND(50.07*1.025; 2)*12*0+ ROUND(50.07*1.025; 2)*10" office:value-type="currency" office:currency="EUR" office:value="513.2">
            <text:p>513,20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1+ ROUND(30.91*1.025; 2)*0" office:value-type="currency" office:currency="EUR" office:value="63.36">
            <text:p>63,36 €</text:p>
          </table:table-cell>
          <table:table-cell table:style-name="ce29" table:formula="of:=SUM([.F85]+[.H85]+[.I85]+[.J85])" office:value-type="float" office:value="18223.02">
            <text:p>18.223,02 €</text:p>
          </table:table-cell>
          <table:table-cell table:style-name="ce23" table:formula="of:=ROUND(7220.8*1.025/14; 2)*12" office:value-type="currency" office:currency="EUR" office:value="6344.04">
            <text:p>6.344,04 €</text:p>
          </table:table-cell>
          <table:table-cell table:style-name="ce29" table:formula="of:=[.L85]/12*2" office:value-type="float" office:value="1057.34">
            <text:p>1.057,34 €</text:p>
          </table:table-cell>
          <table:table-cell table:style-name="ce23" table:formula="of:=[.L85]+[.M85]" office:value-type="currency" office:currency="EUR" office:value="7401.38">
            <text:p>7.401,38 €</text:p>
          </table:table-cell>
          <table:table-cell table:style-name="ce29" table:formula="of:=10976.11*1.025" office:value-type="float" office:value="11250.51">
            <text:p>11.250,51 €</text:p>
          </table:table-cell>
          <table:table-cell table:style-name="ce30" table:formula="of:=([.O85]/12)*2" office:value-type="float" office:value="1875.09">
            <text:p>1.875,09 €</text:p>
          </table:table-cell>
          <table:table-cell table:style-name="ce29" table:formula="of:=[.O85]+[.P85]" office:value-type="float" office:value="13125.6">
            <text:p>13.125,60 €</text:p>
          </table:table-cell>
          <table:table-cell table:style-name="ce29" table:formula="of:=[.N85]+[.Q85]" office:value-type="float" office:value="20526.98">
            <text:p>20.526,98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85]+[.R85]+[.S85]" office:value-type="float" office:value="41224.99">
            <text:p>41.224,99 €</text:p>
          </table:table-cell>
          <table:table-cell table:style-name="ce35" table:formula="of:=([.T85]+[.U85])*0.3185" office:value-type="float" office:value="14291.73">
            <text:p>14.291,73 €</text:p>
          </table:table-cell>
          <table:table-cell table:number-columns-repeated="2"/>
          <table:table-cell table:style-name="ce44"/>
          <table:table-cell table:style-name="ce52"/>
          <table:table-cell table:style-name="ce6"/>
          <table:table-cell/>
          <table:table-cell table:style-name="ce6" table:number-columns-repeated="986"/>
          <table:table-cell table:number-columns-repeated="10"/>
        </table:table-row>
        <table:table-row table:style-name="ro4">
          <table:table-cell table:style-name="ce3" office:value-type="float" office:value="6">
            <text:p>6</text:p>
          </table:table-cell>
          <table:table-cell table:style-name="ce9" office:value-type="string">
            <text:p>PF11017</text:p>
          </table:table-cell>
          <table:table-cell table:style-name="ce11" office:value-type="string">
            <text:p>Tco. Admón. General</text:p>
          </table:table-cell>
          <table:table-cell table:style-name="ce18" office:value-type="string">
            <text:p>VACANTE – SABOM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float" office:value="6">
            <text:p>6</text:p>
          </table:table-cell>
          <table:table-cell table:style-name="ce23" table:formula="of:=ROUND(50.07*1.025; 2)*12*6+ ROUND(50.07*1.025; 2)*0" office:value-type="currency" office:currency="EUR" office:value="3695.04">
            <text:p>3.695,04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6+ ROUND(30.91*1.025; 2)*0" office:value-type="currency" office:currency="EUR" office:value="380.16">
            <text:p>380,16 €</text:p>
          </table:table-cell>
          <table:table-cell table:style-name="ce29" table:formula="of:=SUM([.F86]+[.H86]+[.I86]+[.J86])" office:value-type="float" office:value="21721.66">
            <text:p>21.721,6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([.L86]/12)*2" office:value-type="float" office:value="2329.46">
            <text:p>2.329,46 €</text:p>
          </table:table-cell>
          <table:table-cell table:style-name="ce23" table:formula="of:=[.L86]+[.M86]" office:value-type="currency" office:currency="EUR" office:value="16306.22">
            <text:p>16.306,22 €</text:p>
          </table:table-cell>
          <table:table-cell table:style-name="ce29" table:formula="of:=10976.11*1.025" office:value-type="float" office:value="11250.51">
            <text:p>11.250,51 €</text:p>
          </table:table-cell>
          <table:table-cell table:style-name="ce29" table:formula="of:=([.O86]/12)*2" office:value-type="float" office:value="1875.09">
            <text:p>1.875,09 €</text:p>
          </table:table-cell>
          <table:table-cell table:style-name="ce29" table:formula="of:=[.O86]+[.P86]" office:value-type="float" office:value="13125.6">
            <text:p>13.125,60 €</text:p>
          </table:table-cell>
          <table:table-cell table:style-name="ce29" table:formula="of:=[.N86]+[.Q86]" office:value-type="float" office:value="29431.82">
            <text:p>29.431,82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86]+[.R86]+[.S86]" office:value-type="float" office:value="53628.47">
            <text:p>53.628,47 €</text:p>
          </table:table-cell>
          <table:table-cell table:style-name="ce32" table:formula="of:=(4139.4*0.317)*12" office:value-type="float" office:value="15746.28">
            <text:p>15.746,28 €</text:p>
          </table:table-cell>
          <table:table-cell table:number-columns-repeated="2"/>
          <table:table-cell table:style-name="ce44"/>
          <table:table-cell table:style-name="ce21" table:number-columns-repeated="2"/>
          <table:table-cell/>
          <table:table-cell table:style-name="ce21" table:number-columns-repeated="986"/>
          <table:table-cell table:number-columns-repeated="10"/>
        </table:table-row>
        <table:table-row table:style-name="ro4">
          <table:table-cell table:style-name="ce3" office:value-type="float" office:value="7">
            <text:p>7</text:p>
          </table:table-cell>
          <table:table-cell table:style-name="ce9" office:value-type="string">
            <text:p>PF11018</text:p>
          </table:table-cell>
          <table:table-cell table:style-name="ce11" office:value-type="string">
            <text:p>Tco. Admón. General</text:p>
          </table:table-cell>
          <table:table-cell table:style-name="ce3" office:value-type="string">
            <text:p>VACANTE – RAROJ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string">
            <text:p>1*2</text:p>
          </table:table-cell>
          <table:table-cell table:style-name="ce23" table:formula="of:=ROUND(50.07*1.025; 2)*12*1+ ROUND(50.07*1.025; 2)*10" office:value-type="currency" office:currency="EUR" office:value="1129.04">
            <text:p>1.129,04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2+ ROUND(30.91*1.025; 2)*0" office:value-type="currency" office:currency="EUR" office:value="126.72">
            <text:p>126,72 €</text:p>
          </table:table-cell>
          <table:table-cell table:style-name="ce29" table:formula="of:=SUM([.F87]+[.H87]+[.I87]+[.J87])" office:value-type="float" office:value="18902.22">
            <text:p>18.902,22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([.L87]/12*2)" office:value-type="float" office:value="2329.46">
            <text:p>2.329,46 €</text:p>
          </table:table-cell>
          <table:table-cell table:style-name="ce23" table:formula="of:=[.L87]+[.M87]" office:value-type="currency" office:currency="EUR" office:value="16306.22">
            <text:p>16.306,22 €</text:p>
          </table:table-cell>
          <table:table-cell table:style-name="ce29" table:formula="of:=10976.11*1.025" office:value-type="float" office:value="11250.51">
            <text:p>11.250,51 €</text:p>
          </table:table-cell>
          <table:table-cell table:style-name="ce29" table:formula="of:=([.O87]/12)*2" office:value-type="float" office:value="1875.09">
            <text:p>1.875,09 €</text:p>
          </table:table-cell>
          <table:table-cell table:style-name="ce29" table:formula="of:=[.O87]+[.P87]" office:value-type="float" office:value="13125.6">
            <text:p>13.125,60 €</text:p>
          </table:table-cell>
          <table:table-cell table:style-name="ce29" table:formula="of:=[.N87]+[.Q87]" office:value-type="float" office:value="29431.82">
            <text:p>29.431,82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87]+[.R87]+[.S87]" office:value-type="float" office:value="50809.03">
            <text:p>50.809,03 €</text:p>
          </table:table-cell>
          <table:table-cell table:style-name="ce35" table:formula="of:=(4139.4*0.317)*12" office:value-type="float" office:value="15746.28">
            <text:p>15.746,28 €</text:p>
          </table:table-cell>
          <table:table-cell table:number-columns-repeated="2"/>
          <table:table-cell table:style-name="ce44"/>
          <table:table-cell table:number-columns-repeated="999"/>
        </table:table-row>
        <table:table-row table:style-name="ro4">
          <table:table-cell table:style-name="ce3" office:value-type="float" office:value="8">
            <text:p>8</text:p>
          </table:table-cell>
          <table:table-cell table:style-name="ce9" office:value-type="string">
            <text:p>PF11019</text:p>
          </table:table-cell>
          <table:table-cell table:style-name="ce11" office:value-type="string">
            <text:p>Técnico OMIC – Coordinadora de Área</text:p>
          </table:table-cell>
          <table:table-cell table:style-name="ce3" office:value-type="string">
            <text:p>VACANTE – SADIM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19" office:value-type="float" office:value="2">
            <text:p>2</text:p>
          </table:table-cell>
          <table:table-cell table:style-name="ce23" table:formula="of:=ROUND(50.07*1.025; 2)*12*2+ ROUND(50.07*1.025; 2)*0" office:value-type="currency" office:currency="EUR" office:value="1231.68">
            <text:p>1.231,68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2+ ROUND(30.91*1.025; 2)*0" office:value-type="currency" office:currency="EUR" office:value="126.72">
            <text:p>126,72 €</text:p>
          </table:table-cell>
          <table:table-cell table:style-name="ce29" table:formula="of:=SUM([.F88]+[.H88]+[.I88]+[.J88])" office:value-type="float" office:value="19004.86">
            <text:p>19.004,8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88]/12*2" office:value-type="float" office:value="2329.46">
            <text:p>2.329,46 €</text:p>
          </table:table-cell>
          <table:table-cell table:style-name="ce23" table:formula="of:=[.L88]+[.M88]" office:value-type="currency" office:currency="EUR" office:value="16306.22">
            <text:p>16.306,22 €</text:p>
          </table:table-cell>
          <table:table-cell table:style-name="ce29" table:formula="of:=21756.33*1.025" office:value-type="float" office:value="22300.24">
            <text:p>22.300,24 €</text:p>
          </table:table-cell>
          <table:table-cell table:style-name="ce30" table:formula="of:=([.O88]/12)*2" office:value-type="float" office:value="3716.71">
            <text:p>3.716,71 €</text:p>
          </table:table-cell>
          <table:table-cell table:style-name="ce29" table:formula="of:=[.O88]+[.P88]" office:value-type="float" office:value="26016.95">
            <text:p>26.016,95 €</text:p>
          </table:table-cell>
          <table:table-cell table:style-name="ce29" table:formula="of:=[.N88]+[.Q88]" office:value-type="float" office:value="42323.17">
            <text:p>42.323,17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88]+[.R88]+[.S88]" office:value-type="float" office:value="63803.02">
            <text:p>63.803,02 €</text:p>
          </table:table-cell>
          <table:table-cell table:style-name="ce32" table:formula="of:=(4139.4*0.317)*12" office:value-type="float" office:value="15746.28">
            <text:p>15.746,28 €</text:p>
          </table:table-cell>
          <table:table-cell table:number-columns-repeated="2"/>
          <table:table-cell table:style-name="ce46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9">
            <text:p>9</text:p>
          </table:table-cell>
          <table:table-cell table:style-name="ce9" office:value-type="string">
            <text:p>PF12007</text:p>
          </table:table-cell>
          <table:table-cell table:style-name="ce11" office:value-type="string">
            <text:p>Aparejador</text:p>
          </table:table-cell>
          <table:table-cell table:style-name="ce18" office:value-type="string">
            <text:p>VACANTE – MAWAL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float" office:value="0">
            <text:p>0</text:p>
          </table:table-cell>
          <table:table-cell table:style-name="ce23" table:formula="of:=ROUND(40.83*1.025; 2)*0+ ROUND(40.83*1.025; 2)*0" office:value-type="currency" office:currency="EUR" office:value="0">
            <text:p>0,0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0+ ROUND(29.77*1.025; 2)*0" office:value-type="currency" office:currency="EUR" office:value="0">
            <text:p>0,00 €</text:p>
          </table:table-cell>
          <table:table-cell table:style-name="ce29" table:formula="of:=SUM([.F89]+[.H89]+[.I89]+[.J89])" office:value-type="float" office:value="15517.4">
            <text:p>15.517,40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89]/12*2" office:value-type="float" office:value="1678.94">
            <text:p>1.678,94 €</text:p>
          </table:table-cell>
          <table:table-cell table:style-name="ce23" table:formula="of:=[.L89]+[.M89]" office:value-type="currency" office:currency="EUR" office:value="11752.58">
            <text:p>11.752,58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30" table:formula="of:=([.O89]/12)*2" office:value-type="float" office:value="1566.24">
            <text:p>1.566,24 €</text:p>
          </table:table-cell>
          <table:table-cell table:style-name="ce29" table:formula="of:=[.O89]+[.P89]" office:value-type="float" office:value="10963.65">
            <text:p>10.963,65 €</text:p>
          </table:table-cell>
          <table:table-cell table:style-name="ce29" table:formula="of:=[.N89]+[.Q89]" office:value-type="float" office:value="22716.23">
            <text:p>22.716,23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89]+[.R89]+[.S89]" office:value-type="float" office:value="40256.28">
            <text:p>40.256,28 €</text:p>
          </table:table-cell>
          <table:table-cell table:style-name="ce29" table:formula="of:=([.T89]+[.U89])*0.3185" office:value-type="float" office:value="13704.41">
            <text:p>13.704,41 €</text:p>
          </table:table-cell>
          <table:table-cell table:number-columns-repeated="2"/>
          <table:table-cell table:style-name="ce44" table:formula="of:=[.T83]+[.U83]+[.V83]" office:value-type="float" office:value="81003.67">
            <text:p>81.003,67</text:p>
          </table:table-cell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10">
            <text:p>10</text:p>
          </table:table-cell>
          <table:table-cell table:style-name="ce9" office:value-type="string">
            <text:p>PF12008</text:p>
          </table:table-cell>
          <table:table-cell table:style-name="ce11" office:value-type="string">
            <text:p>Aparejador</text:p>
          </table:table-cell>
          <table:table-cell table:style-name="ce18" office:value-type="string">
            <text:p>VACANTE – BOVAP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float" office:value="2">
            <text:p>2</text:p>
          </table:table-cell>
          <table:table-cell table:style-name="ce23" table:formula="of:=ROUND(40.83*1.025; 2)*12*2+ ROUND(40.83*1.025; 2)*0" office:value-type="currency" office:currency="EUR" office:value="1004.4">
            <text:p>1.004,4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2+ ROUND(29.77*1.025; 2)*0" office:value-type="currency" office:currency="EUR" office:value="122.04">
            <text:p>122,04 €</text:p>
          </table:table-cell>
          <table:table-cell table:style-name="ce29" table:formula="of:=SUM([.F90]+[.H90]+[.I90]+[.J90])" office:value-type="float" office:value="16643.84">
            <text:p>16.643,84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90]/12*2" office:value-type="float" office:value="1678.94">
            <text:p>1.678,94 €</text:p>
          </table:table-cell>
          <table:table-cell table:style-name="ce23" table:formula="of:=[.L90]+[.M90]" office:value-type="currency" office:currency="EUR" office:value="11752.58">
            <text:p>11.752,58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30" table:formula="of:=([.O90]/12)*2" office:value-type="float" office:value="1566.24">
            <text:p>1.566,24 €</text:p>
          </table:table-cell>
          <table:table-cell table:style-name="ce29" table:formula="of:=[.O90]+[.P90]" office:value-type="float" office:value="10963.65">
            <text:p>10.963,65 €</text:p>
          </table:table-cell>
          <table:table-cell table:style-name="ce29" table:formula="of:=[.N90]+[.Q90]" office:value-type="float" office:value="22716.23">
            <text:p>22.716,23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90]+[.R90]+[.S90]" office:value-type="float" office:value="41382.72">
            <text:p>41.382,72 €</text:p>
          </table:table-cell>
          <table:table-cell table:style-name="ce35" table:formula="of:=([.T90]+[.U90])*0.3185" office:value-type="float" office:value="14063.19">
            <text:p>14.063,19 €</text:p>
          </table:table-cell>
          <table:table-cell table:number-columns-repeated="2"/>
          <table:table-cell table:style-name="ce44"/>
          <table:table-cell table:number-columns-repeated="999"/>
        </table:table-row>
        <table:table-row table:style-name="ro4">
          <table:table-cell table:style-name="ce3" office:value-type="float" office:value="11">
            <text:p>11</text:p>
          </table:table-cell>
          <table:table-cell table:style-name="ce9" office:value-type="string">
            <text:p>PF12009</text:p>
          </table:table-cell>
          <table:table-cell table:style-name="ce11" office:value-type="string">
            <text:p>Aparejador</text:p>
          </table:table-cell>
          <table:table-cell table:style-name="ce18" office:value-type="string">
            <text:p>VACANTE – GURON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string">
            <text:p>3*4</text:p>
          </table:table-cell>
          <table:table-cell table:style-name="ce23" table:formula="of:=ROUND(40.83*1.025; 2)*12*3+ ROUND(40.83*1.025; 2)*9" office:value-type="currency" office:currency="EUR" office:value="1883.25">
            <text:p>1.883,25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4+ ROUND(29.77*1.025; 2)*0" office:value-type="currency" office:currency="EUR" office:value="244.08">
            <text:p>244,08 €</text:p>
          </table:table-cell>
          <table:table-cell table:style-name="ce29" table:formula="of:=SUM([.F91]+[.H91]+[.I91]+[.J91])" office:value-type="float" office:value="17644.73">
            <text:p>17.644,73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91]/12*2" office:value-type="float" office:value="1678.94">
            <text:p>1.678,94 €</text:p>
          </table:table-cell>
          <table:table-cell table:style-name="ce23" table:formula="of:=[.L91]+[.M91]" office:value-type="currency" office:currency="EUR" office:value="11752.58">
            <text:p>11.752,58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30" table:formula="of:=([.O91]/12)*2" office:value-type="float" office:value="1566.24">
            <text:p>1.566,24 €</text:p>
          </table:table-cell>
          <table:table-cell table:style-name="ce29" table:formula="of:=[.O91]+[.P91]" office:value-type="float" office:value="10963.65">
            <text:p>10.963,65 €</text:p>
          </table:table-cell>
          <table:table-cell table:style-name="ce29" table:formula="of:=[.N91]+[.Q91]" office:value-type="float" office:value="22716.23">
            <text:p>22.716,23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91]+[.R91]+[.S91]" office:value-type="float" office:value="42383.61">
            <text:p>42.383,61 €</text:p>
          </table:table-cell>
          <table:table-cell table:style-name="ce35" table:formula="of:=([.T91]+[.U91])*0.3185" office:value-type="float" office:value="14381.97">
            <text:p>14.381,97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12">
            <text:p>12</text:p>
          </table:table-cell>
          <table:table-cell table:style-name="ce9" office:value-type="string">
            <text:p>PF12010</text:p>
          </table:table-cell>
          <table:table-cell table:style-name="ce11" office:value-type="string">
            <text:p>Ingeniero Civil</text:p>
          </table:table-cell>
          <table:table-cell table:style-name="ce18" office:value-type="string">
            <text:p>VACANTE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/12*6" office:value-type="currency" office:currency="EUR" office:value="6917.82">
            <text:p>6.917,82 €</text:p>
          </table:table-cell>
          <table:table-cell table:style-name="ce3" office:value-type="float" office:value="0">
            <text:p>0</text:p>
          </table:table-cell>
          <table:table-cell table:style-name="ce23" table:formula="of:=ROUND(40.83*1.025; 2)*12*0+ ROUND(40.83*1.025; 2)*0" office:value-type="currency" office:currency="EUR" office:value="0">
            <text:p>0,00 €</text:p>
          </table:table-cell>
          <table:table-cell table:style-name="ce23" table:formula="of:=ROUND(820.37*1.025; 2)*2/2" office:value-type="currency" office:currency="EUR" office:value="840.88">
            <text:p>840,88 €</text:p>
          </table:table-cell>
          <table:table-cell table:style-name="ce23" table:formula="of:=ROUND(29.77*1.025; 2)*2*0+ ROUND(29.77*1.025; 2)*0" office:value-type="currency" office:currency="EUR" office:value="0">
            <text:p>0,00 €</text:p>
          </table:table-cell>
          <table:table-cell table:style-name="ce29" table:formula="of:=SUM([.F92]+[.H92]+[.I92]+[.J92])" office:value-type="float" office:value="7758.7">
            <text:p>7.758,70 €</text:p>
          </table:table-cell>
          <table:table-cell table:style-name="ce23" table:formula="of:=ROUND(5746.73*1.025/14; 2)*12/12*6" office:value-type="currency" office:currency="EUR" office:value="2524.44">
            <text:p>2.524,44 €</text:p>
          </table:table-cell>
          <table:table-cell table:style-name="ce29" table:formula="of:=[.L92]/12*2" office:value-type="float" office:value="420.74">
            <text:p>420,74 €</text:p>
          </table:table-cell>
          <table:table-cell table:style-name="ce23" table:formula="of:=[.L92]+[.M92]" office:value-type="currency" office:currency="EUR" office:value="2945.18">
            <text:p>2.945,18 €</text:p>
          </table:table-cell>
          <table:table-cell table:style-name="ce29" table:formula="of:=9168.2*1.025/12*6" office:value-type="float" office:value="4698.7">
            <text:p>4.698,70 €</text:p>
          </table:table-cell>
          <table:table-cell table:style-name="ce30" table:formula="of:=([.O92]/12)*2" office:value-type="float" office:value="783.12">
            <text:p>783,12 €</text:p>
          </table:table-cell>
          <table:table-cell table:style-name="ce29" table:formula="of:=[.O92]+[.P92]" office:value-type="float" office:value="5481.82">
            <text:p>5.481,82 €</text:p>
          </table:table-cell>
          <table:table-cell table:style-name="ce29" table:formula="of:=[.N92]+[.Q92]" office:value-type="float" office:value="8427">
            <text:p>8.427,00 €</text:p>
          </table:table-cell>
          <table:table-cell table:style-name="ce29" table:formula="of:=1973.32*1.025/12*6" office:value-type="float" office:value="1011.33">
            <text:p>1.011,33 €</text:p>
          </table:table-cell>
          <table:table-cell table:style-name="ce29" table:formula="of:=2704.11*1.025/12*6" office:value-type="float" office:value="1385.86">
            <text:p>1.385,86 €</text:p>
          </table:table-cell>
          <table:table-cell table:style-name="ce29" table:formula="of:=[.K92]+[.R92]+[.S92]" office:value-type="float" office:value="17197.03">
            <text:p>17.197,03 €</text:p>
          </table:table-cell>
          <table:table-cell table:style-name="ce35" table:formula="of:=([.T92]+[.U92])*0.3185" office:value-type="float" office:value="5918.65">
            <text:p>5.918,65 €</text:p>
          </table:table-cell>
          <table:table-cell table:number-columns-repeated="2"/>
          <table:table-cell table:style-name="ce44"/>
          <table:table-cell table:number-columns-repeated="999"/>
        </table:table-row>
        <table:table-row table:style-name="ro4">
          <table:table-cell table:style-name="ce3" office:value-type="float" office:value="13">
            <text:p>13</text:p>
          </table:table-cell>
          <table:table-cell table:style-name="ce9" office:value-type="string">
            <text:p>PF12011</text:p>
          </table:table-cell>
          <table:table-cell table:style-name="ce11" office:value-type="string">
            <text:p>Aparejador</text:p>
          </table:table-cell>
          <table:table-cell table:style-name="ce18" office:value-type="string">
            <text:p>VACANTE – TRGAM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string">
            <text:p>3*7</text:p>
          </table:table-cell>
          <table:table-cell table:style-name="ce23" table:formula="of:=ROUND(40.83*1.025; 2)*12*3+ ROUND(40.83*1.025; 2)*7" office:value-type="currency" office:currency="EUR" office:value="1799.55">
            <text:p>1.799,55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4+ ROUND(29.77*1.025; 2)*0" office:value-type="currency" office:currency="EUR" office:value="244.08">
            <text:p>244,08 €</text:p>
          </table:table-cell>
          <table:table-cell table:style-name="ce29" table:formula="of:=SUM([.F93]+[.H93]+[.I93]+[.J93])" office:value-type="float" office:value="17561.03">
            <text:p>17.561,03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93]/12*2" office:value-type="float" office:value="1678.94">
            <text:p>1.678,94 €</text:p>
          </table:table-cell>
          <table:table-cell table:style-name="ce23" table:formula="of:=[.L93]+[.M93]" office:value-type="currency" office:currency="EUR" office:value="11752.58">
            <text:p>11.752,58 €</text:p>
          </table:table-cell>
          <table:table-cell table:style-name="ce29" table:formula="of:=9249.34*1.025" office:value-type="float" office:value="9480.57">
            <text:p>9.480,57 €</text:p>
          </table:table-cell>
          <table:table-cell table:style-name="ce30" table:formula="of:=([.O93]/12)*2" office:value-type="float" office:value="1580.1">
            <text:p>1.580,10 €</text:p>
          </table:table-cell>
          <table:table-cell table:style-name="ce29" table:formula="of:=[.O93]+[.P93]" office:value-type="float" office:value="11060.67">
            <text:p>11.060,67 €</text:p>
          </table:table-cell>
          <table:table-cell table:style-name="ce29" table:formula="of:=[.N93]+[.Q93]" office:value-type="float" office:value="22813.25">
            <text:p>22.813,25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93]+[.R93]+[.S93]" office:value-type="float" office:value="42396.93">
            <text:p>42.396,93 €</text:p>
          </table:table-cell>
          <table:table-cell table:style-name="ce29" table:formula="of:=([.T93]+[.U93])*0.3185" office:value-type="float" office:value="14386.21">
            <text:p>14.386,21 €</text:p>
          </table:table-cell>
          <table:table-cell table:number-columns-repeated="2"/>
          <table:table-cell table:style-name="ce44"/>
          <table:table-cell table:number-columns-repeated="999"/>
        </table:table-row>
        <table:table-row table:style-name="ro3">
          <table:table-cell table:style-name="ce3" office:value-type="float" office:value="14">
            <text:p>14</text:p>
          </table:table-cell>
          <table:table-cell table:style-name="ce9" office:value-type="string">
            <text:p>PF12012</text:p>
          </table:table-cell>
          <table:table-cell table:style-name="ce11" office:value-type="string">
            <text:p>Aparejador – Jefe Técnico de Urbanismo</text:p>
          </table:table-cell>
          <table:table-cell table:style-name="ce18" office:value-type="string">
            <text:p>VACANTE – LEMAM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float" office:value="5">
            <text:p>5</text:p>
          </table:table-cell>
          <table:table-cell table:style-name="ce23" table:formula="of:=ROUND(40.83*1.025; 2)*12*5+ ROUND(40.83*1.025; 2)*0" office:value-type="currency" office:currency="EUR" office:value="2511">
            <text:p>2.511,0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5+ ROUND(29.77*1.025; 2)*0" office:value-type="currency" office:currency="EUR" office:value="305.1">
            <text:p>305,10 €</text:p>
          </table:table-cell>
          <table:table-cell table:style-name="ce29" table:formula="of:=SUM([.F94]+[.H94]+[.I94]+[.J94])" office:value-type="float" office:value="18333.5">
            <text:p>18.333,50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94]/12*2" office:value-type="float" office:value="1678.94">
            <text:p>1.678,94 €</text:p>
          </table:table-cell>
          <table:table-cell table:style-name="ce23" table:formula="of:=[.L94]+[.M94]" office:value-type="currency" office:currency="EUR" office:value="11752.58">
            <text:p>11.752,58 €</text:p>
          </table:table-cell>
          <table:table-cell table:style-name="ce29" table:formula="of:=19705.23*1.025" office:value-type="float" office:value="20197.86">
            <text:p>20.197,86 €</text:p>
          </table:table-cell>
          <table:table-cell table:style-name="ce30" table:formula="of:=([.O94]/12)*2" office:value-type="float" office:value="3366.31">
            <text:p>3.366,31 €</text:p>
          </table:table-cell>
          <table:table-cell table:style-name="ce29" table:formula="of:=[.O94]+[.P94]" office:value-type="float" office:value="23564.17">
            <text:p>23.564,17 €</text:p>
          </table:table-cell>
          <table:table-cell table:style-name="ce29" table:formula="of:=[.N94]+[.Q94]" office:value-type="float" office:value="35316.75">
            <text:p>35.316,75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94]+[.R94]+[.S94]" office:value-type="float" office:value="55672.9">
            <text:p>55.672,90 €</text:p>
          </table:table-cell>
          <table:table-cell table:style-name="ce32" table:formula="of:=(4139.4*0.3185)*12" office:value-type="float" office:value="15820.79">
            <text:p>15.820,79 €</text:p>
          </table:table-cell>
          <table:table-cell table:number-columns-repeated="2"/>
          <table:table-cell table:style-name="ce44" table:formula="of:=[.T87]+[.U87]+[.V87]" office:value-type="float" office:value="70202.31">
            <text:p>70.202,31</text:p>
          </table:table-cell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15">
            <text:p>15</text:p>
          </table:table-cell>
          <table:table-cell table:style-name="ce9" office:value-type="string">
            <text:p>PF12013</text:p>
          </table:table-cell>
          <table:table-cell table:style-name="ce11" office:value-type="string">
            <text:p>Arquitecto Técnico</text:p>
          </table:table-cell>
          <table:table-cell table:style-name="ce18" office:value-type="string">
            <text:p>VACANTE – GAGAG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float" office:value="3">
            <text:p>3</text:p>
          </table:table-cell>
          <table:table-cell table:style-name="ce23" table:formula="of:=ROUND(40.83*1.025; 2)*12*3+ ROUND(40.83*1.025; 2)*0" office:value-type="currency" office:currency="EUR" office:value="1506.6">
            <text:p>1.506,6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3+ ROUND(29.77*1.025; 2)*0" office:value-type="currency" office:currency="EUR" office:value="183.06">
            <text:p>183,06 €</text:p>
          </table:table-cell>
          <table:table-cell table:style-name="ce29" table:formula="of:=SUM([.F95]+[.H95]+[.I95]+[.J95])" office:value-type="float" office:value="17207.06">
            <text:p>17.207,06 €</text:p>
          </table:table-cell>
          <table:table-cell table:style-name="ce23" table:formula="of:=ROUND(5746.73*1.025/14; 2)*12" office:value-type="currency" office:currency="EUR" office:value="5048.88">
            <text:p>5.048,88 €</text:p>
          </table:table-cell>
          <table:table-cell table:style-name="ce29" table:formula="of:=[.L95]/12*2" office:value-type="float" office:value="841.48">
            <text:p>841,48 €</text:p>
          </table:table-cell>
          <table:table-cell table:style-name="ce23" table:formula="of:=[.L95]+[.M95]" office:value-type="currency" office:currency="EUR" office:value="5890.36">
            <text:p>5.890,36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30" table:formula="of:=([.O95]/12)*2" office:value-type="float" office:value="1566.24">
            <text:p>1.566,24 €</text:p>
          </table:table-cell>
          <table:table-cell table:style-name="ce29" table:formula="of:=[.O95]+[.P95]" office:value-type="float" office:value="10963.65">
            <text:p>10.963,65 €</text:p>
          </table:table-cell>
          <table:table-cell table:style-name="ce29" table:formula="of:=[.N95]+[.Q95]" office:value-type="float" office:value="16854.01">
            <text:p>16.854,01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95]+[.R95]+[.S95]" office:value-type="float" office:value="36083.72">
            <text:p>36.083,72 €</text:p>
          </table:table-cell>
          <table:table-cell table:style-name="ce35" table:formula="of:=([.T95]+[.U95])*0.3185" office:value-type="float" office:value="12375.45">
            <text:p>12.375,45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16">
            <text:p>16</text:p>
          </table:table-cell>
          <table:table-cell table:style-name="ce9" office:value-type="string">
            <text:p>PF12014</text:p>
          </table:table-cell>
          <table:table-cell table:style-name="ce11" office:value-type="string">
            <text:p>Arquitecto Técnico</text:p>
          </table:table-cell>
          <table:table-cell table:style-name="ce18" office:value-type="string">
            <text:p>VACANTE – MEALG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float" office:value="2">
            <text:p>2</text:p>
          </table:table-cell>
          <table:table-cell table:style-name="ce23" table:formula="of:=ROUND(40.83*1.025; 2)*12*2+ ROUND(40.83*1.025; 2)*0" office:value-type="currency" office:currency="EUR" office:value="1004.4">
            <text:p>1.004,4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2+ ROUND(29.77*1.025; 2)*0" office:value-type="currency" office:currency="EUR" office:value="122.04">
            <text:p>122,04 €</text:p>
          </table:table-cell>
          <table:table-cell table:style-name="ce29" table:formula="of:=SUM([.F96]+[.H96]+[.I96]+[.J96])" office:value-type="float" office:value="16643.84">
            <text:p>16.643,84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96]/12*2" office:value-type="float" office:value="1678.94">
            <text:p>1.678,94 €</text:p>
          </table:table-cell>
          <table:table-cell table:style-name="ce23" table:formula="of:=[.L96]+[.M96]" office:value-type="currency" office:currency="EUR" office:value="11752.58">
            <text:p>11.752,58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30" table:formula="of:=([.O96]/12)*2" office:value-type="float" office:value="1566.24">
            <text:p>1.566,24 €</text:p>
          </table:table-cell>
          <table:table-cell table:style-name="ce29" table:formula="of:=[.O96]+[.P96]" office:value-type="float" office:value="10963.65">
            <text:p>10.963,65 €</text:p>
          </table:table-cell>
          <table:table-cell table:style-name="ce29" table:formula="of:=[.N96]+[.Q96]" office:value-type="float" office:value="22716.23">
            <text:p>22.716,23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96]+[.R96]+[.S96]" office:value-type="float" office:value="41382.72">
            <text:p>41.382,72 €</text:p>
          </table:table-cell>
          <table:table-cell table:style-name="ce35" table:formula="of:=([.T96]+[.U96])*0.3185" office:value-type="float" office:value="14063.19">
            <text:p>14.063,19 €</text:p>
          </table:table-cell>
          <table:table-cell table:number-columns-repeated="2"/>
          <table:table-cell table:style-name="ce44"/>
          <table:table-cell table:number-columns-repeated="999"/>
        </table:table-row>
        <table:table-row table:style-name="ro4">
          <table:table-cell table:style-name="ce3" office:value-type="float" office:value="17">
            <text:p>17</text:p>
          </table:table-cell>
          <table:table-cell table:style-name="ce9" office:value-type="string">
            <text:p>PF12016</text:p>
          </table:table-cell>
          <table:table-cell table:style-name="ce11" office:value-type="string">
            <text:p>Ingeniero Técnico-Indust.</text:p>
          </table:table-cell>
          <table:table-cell table:style-name="ce18" office:value-type="string">
            <text:p>VACANTE – MALAD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float" office:value="3">
            <text:p>3</text:p>
          </table:table-cell>
          <table:table-cell table:style-name="ce23" table:formula="of:=ROUND(40.83*1.025; 2)*12*2+ ROUND(40.83*1.025; 2)*0+ROUND(30.91*1.025; 2)*12*1" office:value-type="currency" office:currency="EUR" office:value="1384.56">
            <text:p>1.384,56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2+ ROUND(29.77*1.025; 2)*0+ROUND(26.68*1.025; 2)*2*1" office:value-type="currency" office:currency="EUR" office:value="176.74">
            <text:p>176,74 €</text:p>
          </table:table-cell>
          <table:table-cell table:style-name="ce29" table:formula="of:=SUM([.F97]+[.H97]+[.I97]+[.J97])" office:value-type="float" office:value="17078.7">
            <text:p>17.078,70 €</text:p>
          </table:table-cell>
          <table:table-cell table:style-name="ce23" table:formula="of:=ROUND(5746.73*1.025/14; 2)*12" office:value-type="currency" office:currency="EUR" office:value="5048.88">
            <text:p>5.048,88 €</text:p>
          </table:table-cell>
          <table:table-cell table:style-name="ce29" table:formula="of:=([.L97]/12)*2" office:value-type="float" office:value="841.48">
            <text:p>841,48 €</text:p>
          </table:table-cell>
          <table:table-cell table:style-name="ce23" table:formula="of:=[.L97]+[.M97]" office:value-type="currency" office:currency="EUR" office:value="5890.36">
            <text:p>5.890,36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29" table:formula="of:=([.O97]/12)*2" office:value-type="float" office:value="1566.24">
            <text:p>1.566,24 €</text:p>
          </table:table-cell>
          <table:table-cell table:style-name="ce29" table:formula="of:=[.O97]+[.P97]" office:value-type="float" office:value="10963.65">
            <text:p>10.963,65 €</text:p>
          </table:table-cell>
          <table:table-cell table:style-name="ce29" table:formula="of:=[.N97]+[.Q97]" office:value-type="float" office:value="16854.01">
            <text:p>16.854,01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97]+[.R97]+[.S97]" office:value-type="float" office:value="35955.36">
            <text:p>35.955,36 €</text:p>
          </table:table-cell>
          <table:table-cell table:style-name="ce35" table:formula="of:=([.T97]+[.U97])*0.3185" office:value-type="float" office:value="12334.57">
            <text:p>12.334,57 €</text:p>
          </table:table-cell>
          <table:table-cell table:number-columns-repeated="2"/>
          <table:table-cell table:style-name="ce44" table:formula="of:=[.T92]+[.U92]+[.V92]" office:value-type="float" office:value="24501.54">
            <text:p>24.501,54</text:p>
          </table:table-cell>
          <table:table-cell table:number-columns-repeated="999"/>
        </table:table-row>
        <table:table-row table:style-name="ro4">
          <table:table-cell table:style-name="ce3" office:value-type="float" office:value="18">
            <text:p>18</text:p>
          </table:table-cell>
          <table:table-cell table:style-name="ce9" office:value-type="string">
            <text:p>PF12017</text:p>
          </table:table-cell>
          <table:table-cell table:style-name="ce11" office:value-type="string">
            <text:p>Ingeniero Técnico-Indust.</text:p>
          </table:table-cell>
          <table:table-cell table:style-name="ce18" office:value-type="string">
            <text:p>VACANTE – ROCOD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string">
            <text:p>1*2</text:p>
          </table:table-cell>
          <table:table-cell table:style-name="ce23" table:formula="of:=ROUND(40.83*1.025; 2)*12*1+ ROUND(40.83*1.025; 2)*2" office:value-type="currency" office:currency="EUR" office:value="585.9">
            <text:p>585,9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1+ ROUND(29.77*1.025; 2)*1" office:value-type="currency" office:currency="EUR" office:value="91.53">
            <text:p>91,53 €</text:p>
          </table:table-cell>
          <table:table-cell table:style-name="ce29" table:formula="of:=SUM([.F98]+[.H98]+[.I98]+[.J98])" office:value-type="float" office:value="16194.83">
            <text:p>16.194,83 €</text:p>
          </table:table-cell>
          <table:table-cell table:style-name="ce23" table:formula="of:=ROUND(5746.73*1.025/14; 2)*12" office:value-type="currency" office:currency="EUR" office:value="5048.88">
            <text:p>5.048,88 €</text:p>
          </table:table-cell>
          <table:table-cell table:style-name="ce29" table:formula="of:=[.L98]/12*2" office:value-type="float" office:value="841.48">
            <text:p>841,48 €</text:p>
          </table:table-cell>
          <table:table-cell table:style-name="ce23" table:formula="of:=[.L98]+[.M98]" office:value-type="currency" office:currency="EUR" office:value="5890.36">
            <text:p>5.890,36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30" table:formula="of:=([.O98]/12)*2" office:value-type="float" office:value="1566.24">
            <text:p>1.566,24 €</text:p>
          </table:table-cell>
          <table:table-cell table:style-name="ce29" table:formula="of:=[.O98]+[.P98]" office:value-type="float" office:value="10963.65">
            <text:p>10.963,65 €</text:p>
          </table:table-cell>
          <table:table-cell table:style-name="ce29" table:formula="of:=[.N98]+[.Q98]" office:value-type="float" office:value="16854.01">
            <text:p>16.854,01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98]+[.R98]+[.S98]" office:value-type="float" office:value="35071.49">
            <text:p>35.071,49 €</text:p>
          </table:table-cell>
          <table:table-cell table:style-name="ce35" table:formula="of:=([.T98]+[.U98])*0.3185" office:value-type="float" office:value="12053.06">
            <text:p>12.053,06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19">
            <text:p>19</text:p>
          </table:table-cell>
          <table:table-cell table:style-name="ce9" office:value-type="string">
            <text:p>PF12018</text:p>
          </table:table-cell>
          <table:table-cell table:style-name="ce11" office:value-type="string">
            <text:p>Ingeniero Técnico-Indust.</text:p>
          </table:table-cell>
          <table:table-cell table:style-name="ce18" office:value-type="string">
            <text:p>VACANTE – SUGUC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float" office:value="0">
            <text:p>0</text:p>
          </table:table-cell>
          <table:table-cell table:style-name="ce23" table:formula="of:=ROUND(40.83*1.025; 2)*12*0+ ROUND(40.83*1.025; 2)*0+ROUND(21.04*1.025; 2)*12*0" office:value-type="currency" office:currency="EUR" office:value="0">
            <text:p>0,0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0+ ROUND(29.77*1.025; 2)*0+ROUND(20.82*1.025; 2)*2*0" office:value-type="currency" office:currency="EUR" office:value="0">
            <text:p>0,00 €</text:p>
          </table:table-cell>
          <table:table-cell table:style-name="ce29" table:formula="of:=SUM([.F99]+[.H99]+[.I99]+[.J99])" office:value-type="float" office:value="15517.4">
            <text:p>15.517,40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([.L99]/12)*2" office:value-type="float" office:value="1678.94">
            <text:p>1.678,94 €</text:p>
          </table:table-cell>
          <table:table-cell table:style-name="ce23" table:formula="of:=[.L99]+[.M99]" office:value-type="currency" office:currency="EUR" office:value="11752.58">
            <text:p>11.752,58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29" table:formula="of:=([.O99]/12)*2" office:value-type="float" office:value="1566.24">
            <text:p>1.566,24 €</text:p>
          </table:table-cell>
          <table:table-cell table:style-name="ce29" table:formula="of:=[.O99]+[.P99]" office:value-type="float" office:value="10963.65">
            <text:p>10.963,65 €</text:p>
          </table:table-cell>
          <table:table-cell table:style-name="ce29" table:formula="of:=[.N99]+[.Q99]" office:value-type="float" office:value="22716.23">
            <text:p>22.716,23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99]+[.R99]+[.S99]" office:value-type="float" office:value="40256.28">
            <text:p>40.256,28 €</text:p>
          </table:table-cell>
          <table:table-cell table:style-name="ce35" table:formula="of:=([.T99]+[.U99])*0.3185" office:value-type="float" office:value="13704.41">
            <text:p>13.704,41 €</text:p>
          </table:table-cell>
          <table:table-cell table:number-columns-repeated="2"/>
          <table:table-cell table:style-name="ce44"/>
          <table:table-cell table:number-columns-repeated="999"/>
        </table:table-row>
        <table:table-row table:style-name="ro4">
          <table:table-cell table:style-name="ce3" office:value-type="float" office:value="20">
            <text:p>20</text:p>
          </table:table-cell>
          <table:table-cell table:style-name="ce9" office:value-type="string">
            <text:p>PF12019</text:p>
          </table:table-cell>
          <table:table-cell table:style-name="ce11" office:value-type="string">
            <text:p>Ingeniero Técnico-Indust.- </text:p>
          </table:table-cell>
          <table:table-cell table:style-name="ce18" office:value-type="string">
            <text:p>VACANTE – CASUJ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string">
            <text:p>0*1</text:p>
          </table:table-cell>
          <table:table-cell table:style-name="ce23" table:formula="of:=ROUND(40.83*1.025; 2)*12*0+ ROUND(40.83*1.025; 2)*2" office:value-type="currency" office:currency="EUR" office:value="83.7">
            <text:p>83,7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0+ ROUND(29.77*1.025; 2)*1" office:value-type="currency" office:currency="EUR" office:value="30.51">
            <text:p>30,51 €</text:p>
          </table:table-cell>
          <table:table-cell table:style-name="ce29" table:formula="of:=SUM([.F100]+[.H100]+[.I100]+[.J100])" office:value-type="float" office:value="15631.61">
            <text:p>15.631,61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100]/12*2" office:value-type="float" office:value="1678.94">
            <text:p>1.678,94 €</text:p>
          </table:table-cell>
          <table:table-cell table:style-name="ce23" table:formula="of:=[.L100]+[.M100]" office:value-type="currency" office:currency="EUR" office:value="11752.58">
            <text:p>11.752,58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30" table:formula="of:=([.O100]/12)*2" office:value-type="float" office:value="1566.24">
            <text:p>1.566,24 €</text:p>
          </table:table-cell>
          <table:table-cell table:style-name="ce29" table:formula="of:=[.O100]+[.P100]" office:value-type="float" office:value="10963.65">
            <text:p>10.963,65 €</text:p>
          </table:table-cell>
          <table:table-cell table:style-name="ce29" table:formula="of:=[.N100]+[.Q100]" office:value-type="float" office:value="22716.23">
            <text:p>22.716,23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100]+[.R100]+[.S100]" office:value-type="float" office:value="40370.49">
            <text:p>40.370,49 €</text:p>
          </table:table-cell>
          <table:table-cell table:style-name="ce32" table:formula="of:=(4139.4*0.3185)*12" office:value-type="float" office:value="15820.79">
            <text:p>15.820,79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21">
            <text:p>21</text:p>
          </table:table-cell>
          <table:table-cell table:style-name="ce9" office:value-type="string">
            <text:p>PF12020</text:p>
          </table:table-cell>
          <table:table-cell table:style-name="ce11" office:value-type="string">
            <text:p>Ingeniero Técnico-Indust.</text:p>
          </table:table-cell>
          <table:table-cell table:style-name="ce18" office:value-type="string">
            <text:p>VACANTE – SACAA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float" office:value="1">
            <text:p>1</text:p>
          </table:table-cell>
          <table:table-cell table:style-name="ce23" table:formula="of:=ROUND(40.83*1.025; 2)*12*1+ ROUND(40.83*1.025; 2)*0" office:value-type="currency" office:currency="EUR" office:value="502.2">
            <text:p>502,2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1+ ROUND(29.77*1.025; 2)*0" office:value-type="currency" office:currency="EUR" office:value="61.02">
            <text:p>61,02 €</text:p>
          </table:table-cell>
          <table:table-cell table:style-name="ce29" table:formula="of:=SUM([.F101]+[.H101]+[.I101]+[.J101])" office:value-type="float" office:value="16080.62">
            <text:p>16.080,62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101]/12*2" office:value-type="float" office:value="1678.94">
            <text:p>1.678,94 €</text:p>
          </table:table-cell>
          <table:table-cell table:style-name="ce23" table:formula="of:=[.L101]+[.M101]" office:value-type="currency" office:currency="EUR" office:value="11752.58">
            <text:p>11.752,58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30" table:formula="of:=([.O101]/12)*2" office:value-type="float" office:value="1566.24">
            <text:p>1.566,24 €</text:p>
          </table:table-cell>
          <table:table-cell table:style-name="ce29" table:formula="of:=[.O101]+[.P101]" office:value-type="float" office:value="10963.65">
            <text:p>10.963,65 €</text:p>
          </table:table-cell>
          <table:table-cell table:style-name="ce29" table:formula="of:=[.N101]+[.Q101]" office:value-type="float" office:value="22716.23">
            <text:p>22.716,23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101]+[.R101]+[.S101]" office:value-type="float" office:value="40819.5">
            <text:p>40.819,50 €</text:p>
          </table:table-cell>
          <table:table-cell table:style-name="ce29" table:formula="of:=([.T101]+[.U101])*0.3185" office:value-type="float" office:value="13883.8">
            <text:p>13.883,80 €</text:p>
          </table:table-cell>
          <table:table-cell table:number-columns-repeated="2"/>
          <table:table-cell table:style-name="ce46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22">
            <text:p>22</text:p>
          </table:table-cell>
          <table:table-cell table:style-name="ce9" office:value-type="string">
            <text:p>PF12004</text:p>
          </table:table-cell>
          <table:table-cell table:style-name="ce13" office:value-type="string">
            <text:p>Técnico de Gestión</text:p>
          </table:table-cell>
          <table:table-cell table:style-name="ce19" office:value-type="string">
            <text:p>BUHEF</text:p>
          </table:table-cell>
          <table:table-cell table:style-name="ce19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19" office:value-type="string">
            <text:p>9*10</text:p>
          </table:table-cell>
          <table:table-cell table:style-name="ce23" table:formula="of:=ROUND(40.83*1.025; 2)*12*0+ ROUND(40.83*1.025; 2)*5+ROUND(30.91*1.025; 2)*12*1+ROUND(21.04*1.025; 2)*12*8" office:value-type="currency" office:currency="EUR" office:value="2660.13">
            <text:p>2.660,13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0+ ROUND(29.77*1.025; 2)*1+ROUND(26.68*1.025; 2)*2*1+ROUND(20.82*1.025; 2)*2*8" office:value-type="currency" office:currency="EUR" office:value="426.65">
            <text:p>426,65 €</text:p>
          </table:table-cell>
          <table:table-cell table:style-name="ce29" table:formula="of:=SUM([.F102]+[.H102]+[.I102]+[.J102])" office:value-type="float" office:value="18604.18">
            <text:p>18.604,18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31" table:formula="of:=([.L102]/12*2)" office:value-type="float" office:value="1678.94">
            <text:p>1.678,94 €</text:p>
          </table:table-cell>
          <table:table-cell table:style-name="ce23" table:formula="of:=[.L102]+[.M102]" office:value-type="currency" office:currency="EUR" office:value="11752.58">
            <text:p>11.752,58 €</text:p>
          </table:table-cell>
          <table:table-cell table:style-name="ce31" table:formula="of:=12854.7*1.025" office:value-type="float" office:value="13176.07">
            <text:p>13.176,07 €</text:p>
          </table:table-cell>
          <table:table-cell table:style-name="ce31" table:formula="of:=([.O102]/12)*2" office:value-type="float" office:value="2196.01">
            <text:p>2.196,01 €</text:p>
          </table:table-cell>
          <table:table-cell table:style-name="ce31" table:formula="of:=[.O102]+[.P102]" office:value-type="float" office:value="15372.08">
            <text:p>15.372,08 €</text:p>
          </table:table-cell>
          <table:table-cell table:style-name="ce29" table:formula="of:=[.N102]+[.Q102]" office:value-type="float" office:value="27124.66">
            <text:p>27.124,66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31" table:formula="of:=[.K102]+[.R102]+[.S102]" office:value-type="float" office:value="47751.49">
            <text:p>47.751,49 €</text:p>
          </table:table-cell>
          <table:table-cell table:style-name="ce35" table:formula="of:=([.T102]+[.U102])*0.262" office:value-type="float" office:value="13237.08">
            <text:p>13.237,08 €</text:p>
          </table:table-cell>
          <table:table-cell table:style-name="ce37"/>
          <table:table-cell table:style-name="ce42"/>
          <table:table-cell table:style-name="ce47" table:number-columns-repeated="2"/>
          <table:table-cell table:style-name="ce57"/>
          <table:table-cell table:style-name="ce48"/>
          <table:table-cell table:style-name="ce57" table:number-columns-repeated="986"/>
          <table:table-cell table:number-columns-repeated="10"/>
        </table:table-row>
        <table:table-row table:style-name="ro4">
          <table:table-cell table:style-name="ce3" office:value-type="float" office:value="23">
            <text:p>23</text:p>
          </table:table-cell>
          <table:table-cell table:style-name="ce9" office:value-type="string">
            <text:p>PF14013</text:p>
          </table:table-cell>
          <table:table-cell table:style-name="ce11" office:value-type="string">
            <text:p>Administrativo</text:p>
          </table:table-cell>
          <table:table-cell table:style-name="ce3" office:value-type="string">
            <text:p>RALOM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string">
            <text:p>10*11</text:p>
          </table:table-cell>
          <table:table-cell table:style-name="ce23" table:formula="of:=ROUND(30.91*1.025; 2)*12*7+ ROUND(30.91*1.025; 2)*3+ROUND(21.04*1.025; 2)*12*3" office:value-type="currency" office:currency="EUR" office:value="3532.68">
            <text:p>3.532,68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7+ ROUND(26.68*1.025; 2)*1+ROUND(20.82*1.025; 2)*2*3" office:value-type="currency" office:currency="EUR" office:value="538.29">
            <text:p>538,29 €</text:p>
          </table:table-cell>
          <table:table-cell table:style-name="ce29" table:formula="of:=SUM([.F103]+[.H103]+[.I103]+[.J103])" office:value-type="float" office:value="15955.55">
            <text:p>15.955,55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([.L103]/12*2)" office:value-type="float" office:value="1225.98">
            <text:p>1.225,98 €</text:p>
          </table:table-cell>
          <table:table-cell table:style-name="ce23" table:formula="of:=[.L103]+[.M103]" office:value-type="currency" office:currency="EUR" office:value="8581.86">
            <text:p>8.581,8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30" table:formula="of:=([.O103]/12)*2" office:value-type="float" office:value="1224.56">
            <text:p>1.224,56 €</text:p>
          </table:table-cell>
          <table:table-cell table:style-name="ce29" table:formula="of:=[.O103]+[.P103]" office:value-type="float" office:value="8571.92">
            <text:p>8.571,92 €</text:p>
          </table:table-cell>
          <table:table-cell table:style-name="ce29" table:formula="of:=[.N103]+[.Q103]" office:value-type="float" office:value="17153.78">
            <text:p>17.153,78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103]+[.R103]+[.S103]" office:value-type="float" office:value="34777.15">
            <text:p>34.777,15 €</text:p>
          </table:table-cell>
          <table:table-cell table:style-name="ce35" table:formula="of:=([.T103]+[.U103])*0.262" office:value-type="float" office:value="9646.73">
            <text:p>9.646,73 €</text:p>
          </table:table-cell>
          <table:table-cell table:style-name="ce38"/>
          <table:table-cell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24">
            <text:p>24</text:p>
          </table:table-cell>
          <table:table-cell table:style-name="ce9" office:value-type="string">
            <text:p>PF14014</text:p>
          </table:table-cell>
          <table:table-cell table:style-name="ce11" office:value-type="string">
            <text:p>Administrativo</text:p>
          </table:table-cell>
          <table:table-cell table:style-name="ce18" office:value-type="string">
            <text:p>HEPAZ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2">
            <text:p>12</text:p>
          </table:table-cell>
          <table:table-cell table:style-name="ce23" table:formula="of:=ROUND(30.91*1.025; 2)*12*7+ ROUND(30.91*1.025; 2)*0+ROUND(21.04*1.025; 2)*12*5" office:value-type="currency" office:currency="EUR" office:value="3955.32">
            <text:p>3.955,32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7+ ROUND(26.68*1.025; 2)*0+ROUND(20.82*1.025; 2)*2*5" office:value-type="currency" office:currency="EUR" office:value="596.3">
            <text:p>596,30 €</text:p>
          </table:table-cell>
          <table:table-cell table:style-name="ce29" table:formula="of:=SUM([.F104]+[.H104]+[.I104]+[.J104])" office:value-type="float" office:value="16436.2">
            <text:p>16.436,20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104]/12*2" office:value-type="float" office:value="1225.98">
            <text:p>1.225,98 €</text:p>
          </table:table-cell>
          <table:table-cell table:style-name="ce23" table:formula="of:=[.L104]+[.M104]" office:value-type="currency" office:currency="EUR" office:value="8581.86">
            <text:p>8.581,86 €</text:p>
          </table:table-cell>
          <table:table-cell table:style-name="ce29" table:formula="of:=14003.91*1.025" office:value-type="float" office:value="14354.01">
            <text:p>14.354,01 €</text:p>
          </table:table-cell>
          <table:table-cell table:style-name="ce30" table:formula="of:=([.O104]/12)*2" office:value-type="float" office:value="2392.34">
            <text:p>2.392,34 €</text:p>
          </table:table-cell>
          <table:table-cell table:style-name="ce29" table:formula="of:=[.O104]+[.P104]" office:value-type="float" office:value="16746.35">
            <text:p>16.746,35 €</text:p>
          </table:table-cell>
          <table:table-cell table:style-name="ce29" table:formula="of:=[.N104]+[.Q104]" office:value-type="float" office:value="25328.21">
            <text:p>25.328,21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104]+[.R104]+[.S104]" office:value-type="float" office:value="43432.23">
            <text:p>43.432,23 €</text:p>
          </table:table-cell>
          <table:table-cell table:style-name="ce29" table:formula="of:=([.T104]+[.U104])*0.262" office:value-type="float" office:value="11914.36">
            <text:p>11.914,36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25">
            <text:p>25</text:p>
          </table:table-cell>
          <table:table-cell table:style-name="ce9" office:value-type="string">
            <text:p>PF14015</text:p>
          </table:table-cell>
          <table:table-cell table:style-name="ce11" office:value-type="string">
            <text:p>Administrativo</text:p>
          </table:table-cell>
          <table:table-cell table:style-name="ce18" office:value-type="string">
            <text:p>SAJIF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3">
            <text:p>13</text:p>
          </table:table-cell>
          <table:table-cell table:style-name="ce23" table:formula="of:=ROUND(30.91*1.025; 2)*12*9+ ROUND(30.91*1.025; 2)*0+ROUND(21.04*1.025; 2)*12*4" office:value-type="currency" office:currency="EUR" office:value="4456.8">
            <text:p>4.456,8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9+ ROUND(26.68*1.025; 2)*0+ROUND(20.82*1.025; 2)*2*4" office:value-type="currency" office:currency="EUR" office:value="663.02">
            <text:p>663,02 €</text:p>
          </table:table-cell>
          <table:table-cell table:style-name="ce29" table:formula="of:=SUM([.F105]+[.H105]+[.I105]+[.J105])" office:value-type="float" office:value="17004.4">
            <text:p>17.004,40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105]/12*2" office:value-type="float" office:value="1225.98">
            <text:p>1.225,98 €</text:p>
          </table:table-cell>
          <table:table-cell table:style-name="ce23" table:formula="of:=[.L105]+[.M105]" office:value-type="currency" office:currency="EUR" office:value="8581.86">
            <text:p>8.581,8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30" table:formula="of:=([.O105]/12)*2" office:value-type="float" office:value="1224.56">
            <text:p>1.224,56 €</text:p>
          </table:table-cell>
          <table:table-cell table:style-name="ce29" table:formula="of:=[.O105]+[.P105]" office:value-type="float" office:value="8571.92">
            <text:p>8.571,92 €</text:p>
          </table:table-cell>
          <table:table-cell table:style-name="ce29" table:formula="of:=[.N105]+[.Q105]" office:value-type="float" office:value="17153.78">
            <text:p>17.153,78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105]+[.R105]+[.S105]" office:value-type="float" office:value="35826">
            <text:p>35.826,00 €</text:p>
          </table:table-cell>
          <table:table-cell table:style-name="ce29" table:formula="of:=([.T105]+[.U105])*0.262" office:value-type="float" office:value="9921.53">
            <text:p>9.921,53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26">
            <text:p>26</text:p>
          </table:table-cell>
          <table:table-cell table:style-name="ce9" office:value-type="string">
            <text:p>PF14016</text:p>
          </table:table-cell>
          <table:table-cell table:style-name="ce11" office:value-type="string">
            <text:p>Delineante</text:p>
          </table:table-cell>
          <table:table-cell table:style-name="ce18" office:value-type="string">
            <text:p>ARQUF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string">
            <text:p>9*10</text:p>
          </table:table-cell>
          <table:table-cell table:style-name="ce23" table:formula="of:=ROUND(30.91*1.025; 2)*12*6+ ROUND(30.91*1.025; 2)*10+ROUND(21.04*1.025; 2)*12*3" office:value-type="currency" office:currency="EUR" office:value="3374.28">
            <text:p>3.374,28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7+ ROUND(26.68*1.025; 2)*0+ROUND(20.82*1.025; 2)*2*3" office:value-type="currency" office:currency="EUR" office:value="510.94">
            <text:p>510,94 €</text:p>
          </table:table-cell>
          <table:table-cell table:style-name="ce29" table:formula="of:=SUM([.F106]+[.H106]+[.I106]+[.J106])" office:value-type="float" office:value="15769.8">
            <text:p>15.769,80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106]/12*2" office:value-type="float" office:value="1225.98">
            <text:p>1.225,98 €</text:p>
          </table:table-cell>
          <table:table-cell table:style-name="ce23" table:formula="of:=[.L106]+[.M106]" office:value-type="currency" office:currency="EUR" office:value="8581.86">
            <text:p>8.581,8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30" table:formula="of:=([.O106]/12)*2" office:value-type="float" office:value="1224.56">
            <text:p>1.224,56 €</text:p>
          </table:table-cell>
          <table:table-cell table:style-name="ce29" table:formula="of:=[.O106]+[.P106]" office:value-type="float" office:value="8571.92">
            <text:p>8.571,92 €</text:p>
          </table:table-cell>
          <table:table-cell table:style-name="ce29" table:formula="of:=[.N106]+[.Q106]" office:value-type="float" office:value="17153.78">
            <text:p>17.153,78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106]+[.R106]+[.S106]" office:value-type="float" office:value="34591.4">
            <text:p>34.591,40 €</text:p>
          </table:table-cell>
          <table:table-cell table:style-name="ce29" table:formula="of:=([.T106]+[.U106])*0.2635" office:value-type="float" office:value="9653.01">
            <text:p>9.653,01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27">
            <text:p>27</text:p>
          </table:table-cell>
          <table:table-cell table:style-name="ce9" office:value-type="string">
            <text:p>PF14026</text:p>
          </table:table-cell>
          <table:table-cell table:style-name="ce11" office:value-type="string">
            <text:p>Delineante</text:p>
          </table:table-cell>
          <table:table-cell table:style-name="ce18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/12*6" office:value-type="currency" office:currency="EUR" office:value="5194.08">
            <text:p>5.194,0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 ROUND(30.91*1.025; 2)*0" office:value-type="currency" office:currency="EUR" office:value="0">
            <text:p>0,00 €</text:p>
          </table:table-cell>
          <table:table-cell table:style-name="ce23" table:formula="of:=ROUND(729.96*1.025; 2)*2/2" office:value-type="currency" office:currency="EUR" office:value="748.21">
            <text:p>748,21 €</text:p>
          </table:table-cell>
          <table:table-cell table:style-name="ce23" table:formula="of:=ROUND(26.68*1.025; 2)*2*0+ ROUND(26.68*1.025; 2)*0" office:value-type="currency" office:currency="EUR" office:value="0">
            <text:p>0,00 €</text:p>
          </table:table-cell>
          <table:table-cell table:style-name="ce29" table:formula="of:=SUM([.F107]+[.H107]+[.I107]+[.J107])" office:value-type="float" office:value="5942.29">
            <text:p>5.942,29 €</text:p>
          </table:table-cell>
          <table:table-cell table:style-name="ce23" table:formula="of:=ROUND(3902.26*1.025/14; 2)*12/12*6" office:value-type="currency" office:currency="EUR" office:value="1714.2">
            <text:p>1.714,20 €</text:p>
          </table:table-cell>
          <table:table-cell table:style-name="ce29" table:formula="of:=[.L107]/12*2" office:value-type="float" office:value="285.7">
            <text:p>285,70 €</text:p>
          </table:table-cell>
          <table:table-cell table:style-name="ce23" table:formula="of:=[.L107]+[.M107]" office:value-type="currency" office:currency="EUR" office:value="1999.9">
            <text:p>1.999,90 €</text:p>
          </table:table-cell>
          <table:table-cell table:style-name="ce29" table:formula="of:=7168.16*1.025/12*6" office:value-type="float" office:value="3673.68">
            <text:p>3.673,68 €</text:p>
          </table:table-cell>
          <table:table-cell table:style-name="ce30" table:formula="of:=([.O107]/12)*2" office:value-type="float" office:value="612.28">
            <text:p>612,28 €</text:p>
          </table:table-cell>
          <table:table-cell table:style-name="ce29" table:formula="of:=[.O107]+[.P107]" office:value-type="float" office:value="4285.96">
            <text:p>4.285,96 €</text:p>
          </table:table-cell>
          <table:table-cell table:style-name="ce29" table:formula="of:=[.N107]+[.Q107]" office:value-type="float" office:value="6285.86">
            <text:p>6.285,86 €</text:p>
          </table:table-cell>
          <table:table-cell table:style-name="ce29" table:formula="of:=1627.14*1.025/12*6" office:value-type="float" office:value="833.91">
            <text:p>833,91 €</text:p>
          </table:table-cell>
          <table:table-cell table:style-name="ce29" table:formula="of:=1992.6*1.025/12*6" office:value-type="float" office:value="1021.21">
            <text:p>1.021,21 €</text:p>
          </table:table-cell>
          <table:table-cell table:style-name="ce29" table:formula="of:=[.K107]+[.R107]+[.S107]" office:value-type="float" office:value="13062.06">
            <text:p>13.062,06 €</text:p>
          </table:table-cell>
          <table:table-cell table:style-name="ce29" table:formula="of:=([.T107]+[.U107])*0.2635" office:value-type="float" office:value="3710.94">
            <text:p>3.710,94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28">
            <text:p>28</text:p>
          </table:table-cell>
          <table:table-cell table:style-name="ce9" office:value-type="string">
            <text:p>PF14017</text:p>
          </table:table-cell>
          <table:table-cell table:style-name="ce11" office:value-type="string">
            <text:p>Delineante</text:p>
          </table:table-cell>
          <table:table-cell table:style-name="ce18" office:value-type="string">
            <text:p>PEQUJ – SASAF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string">
            <text:p>6*7</text:p>
          </table:table-cell>
          <table:table-cell table:style-name="ce23" table:formula="of:=ROUND(30.91*1.025; 2)*12*6+ ROUND(30.91*1.025; 2)*9" office:value-type="currency" office:currency="EUR" office:value="2566.08">
            <text:p>2.566,08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7+ ROUND(26.68*1.025; 2)*0" office:value-type="currency" office:currency="EUR" office:value="382.9">
            <text:p>382,90 €</text:p>
          </table:table-cell>
          <table:table-cell table:style-name="ce29" table:formula="of:=SUM([.F108]+[.H108]+[.I108]+[.J108])" office:value-type="float" office:value="14833.56">
            <text:p>14.833,5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108]/12*2" office:value-type="float" office:value="1225.98">
            <text:p>1.225,98 €</text:p>
          </table:table-cell>
          <table:table-cell table:style-name="ce23" table:formula="of:=[.L108]+[.M108]" office:value-type="currency" office:currency="EUR" office:value="8581.86">
            <text:p>8.581,8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30" table:formula="of:=([.O108]/12)*2" office:value-type="float" office:value="1224.56">
            <text:p>1.224,56 €</text:p>
          </table:table-cell>
          <table:table-cell table:style-name="ce29" table:formula="of:=[.O108]+[.P108]" office:value-type="float" office:value="8571.92">
            <text:p>8.571,92 €</text:p>
          </table:table-cell>
          <table:table-cell table:style-name="ce29" table:formula="of:=[.N108]+[.Q108]" office:value-type="float" office:value="17153.78">
            <text:p>17.153,78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108]+[.R108]+[.S108]" office:value-type="float" office:value="33655.16">
            <text:p>33.655,16 €</text:p>
          </table:table-cell>
          <table:table-cell table:style-name="ce29" table:formula="of:=([.T108]+[.U108])*0.2635" office:value-type="float" office:value="9406.31">
            <text:p>9.406,31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29">
            <text:p>29</text:p>
          </table:table-cell>
          <table:table-cell table:style-name="ce9" office:value-type="string">
            <text:p>PF15017</text:p>
          </table:table-cell>
          <table:table-cell table:style-name="ce11" office:value-type="string">
            <text:p>Auxiliar Administrativo</text:p>
          </table:table-cell>
          <table:table-cell table:style-name="ce18" office:value-type="string">
            <text:p>DIESE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9*10</text:p>
          </table:table-cell>
          <table:table-cell table:style-name="ce23" table:formula="of:=ROUND(21.04*1.025; 2)*12*9+ ROUND(21.04*1.025; 2)*5" office:value-type="currency" office:currency="EUR" office:value="2437.41">
            <text:p>2.437,41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9+ ROUND(20.82*1.025; 2)*1" office:value-type="currency" office:currency="EUR" office:value="405.46">
            <text:p>405,46 €</text:p>
          </table:table-cell>
          <table:table-cell table:style-name="ce29" table:formula="of:=SUM([.F109]+[.H109]+[.I109]+[.J109])" office:value-type="float" office:value="12916.59">
            <text:p>12.916,59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09]/12*2" office:value-type="float" office:value="949.38">
            <text:p>949,38 €</text:p>
          </table:table-cell>
          <table:table-cell table:style-name="ce23" table:formula="of:=[.L109]+[.M109]" office:value-type="currency" office:currency="EUR" office:value="6645.66">
            <text:p>6.645,66 €</text:p>
          </table:table-cell>
          <table:table-cell table:style-name="ce29" table:formula="of:=14003.91*1.025" office:value-type="float" office:value="14354.01">
            <text:p>14.354,01 €</text:p>
          </table:table-cell>
          <table:table-cell table:style-name="ce30" table:formula="of:=([.O109]/12)*2" office:value-type="float" office:value="2392.34">
            <text:p>2.392,34 €</text:p>
          </table:table-cell>
          <table:table-cell table:style-name="ce29" table:formula="of:=[.O109]+[.P109]" office:value-type="float" office:value="16746.35">
            <text:p>16.746,35 €</text:p>
          </table:table-cell>
          <table:table-cell table:style-name="ce29" table:formula="of:=[.N109]+[.Q109]" office:value-type="float" office:value="23392.01">
            <text:p>23.392,01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09]+[.R109]+[.S109]" office:value-type="float" office:value="37683.13">
            <text:p>37.683,13 €</text:p>
          </table:table-cell>
          <table:table-cell table:style-name="ce29" table:formula="of:=([.T109]+[.U109])*0.262" office:value-type="float" office:value="10331.63">
            <text:p>10.331,63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30">
            <text:p>30</text:p>
          </table:table-cell>
          <table:table-cell table:style-name="ce9" office:value-type="string">
            <text:p>PF15018</text:p>
          </table:table-cell>
          <table:table-cell table:style-name="ce11" office:value-type="string">
            <text:p>Auxiliar Administrativo</text:p>
          </table:table-cell>
          <table:table-cell table:style-name="ce18" office:value-type="string">
            <text:p>RAZEA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8">
            <text:p>8</text:p>
          </table:table-cell>
          <table:table-cell table:style-name="ce23" table:formula="of:=ROUND(21.04*1.025; 2)*12*8+ ROUND(21.04*1.025; 2)*0" office:value-type="currency" office:currency="EUR" office:value="2070.72">
            <text:p>2.070,72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8+ ROUND(20.82*1.025; 2)*0" office:value-type="currency" office:currency="EUR" office:value="341.44">
            <text:p>341,44 €</text:p>
          </table:table-cell>
          <table:table-cell table:style-name="ce29" table:formula="of:=SUM([.F110]+[.H110]+[.I110]+[.J110])" office:value-type="float" office:value="12485.88">
            <text:p>12.485,88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10]/12*2" office:value-type="float" office:value="949.38">
            <text:p>949,38 €</text:p>
          </table:table-cell>
          <table:table-cell table:style-name="ce23" table:formula="of:=[.L110]+[.M110]" office:value-type="currency" office:currency="EUR" office:value="6645.66">
            <text:p>6.645,6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30" table:formula="of:=([.O110]/12)*2" office:value-type="float" office:value="1224.56">
            <text:p>1.224,56 €</text:p>
          </table:table-cell>
          <table:table-cell table:style-name="ce29" table:formula="of:=[.O110]+[.P110]" office:value-type="float" office:value="8571.92">
            <text:p>8.571,92 €</text:p>
          </table:table-cell>
          <table:table-cell table:style-name="ce29" table:formula="of:=[.N110]+[.Q110]" office:value-type="float" office:value="15217.58">
            <text:p>15.217,58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10]+[.R110]+[.S110]" office:value-type="float" office:value="29077.99">
            <text:p>29.077,99 €</text:p>
          </table:table-cell>
          <table:table-cell table:style-name="ce29" table:formula="of:=([.T110]+[.U110])*0.262" office:value-type="float" office:value="8077.08">
            <text:p>8.077,08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31">
            <text:p>31</text:p>
          </table:table-cell>
          <table:table-cell table:style-name="ce9" office:value-type="string">
            <text:p>PF15019</text:p>
          </table:table-cell>
          <table:table-cell table:style-name="ce11" office:value-type="string">
            <text:p>Auxiliar Administrativo</text:p>
          </table:table-cell>
          <table:table-cell table:style-name="ce18" office:value-type="string">
            <text:p>RIQUR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9">
            <text:p>9</text:p>
          </table:table-cell>
          <table:table-cell table:style-name="ce23" table:formula="of:=ROUND(21.04*1.025; 2)*12*9+ ROUND(21.04*1.025; 2)*0" office:value-type="currency" office:currency="EUR" office:value="2329.56">
            <text:p>2.329,56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9+ ROUND(20.82*1.025; 2)*0" office:value-type="currency" office:currency="EUR" office:value="384.12">
            <text:p>384,12 €</text:p>
          </table:table-cell>
          <table:table-cell table:style-name="ce29" table:formula="of:=SUM([.F111]+[.H111]+[.I111]+[.J111])" office:value-type="float" office:value="12787.4">
            <text:p>12.787,40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11]/12*2" office:value-type="float" office:value="949.38">
            <text:p>949,38 €</text:p>
          </table:table-cell>
          <table:table-cell table:style-name="ce23" table:formula="of:=[.L111]+[.M111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111]/12)*2" office:value-type="float" office:value="777.23">
            <text:p>777,23 €</text:p>
          </table:table-cell>
          <table:table-cell table:style-name="ce29" table:formula="of:=[.O111]+[.P111]" office:value-type="float" office:value="5440.63">
            <text:p>5.440,63 €</text:p>
          </table:table-cell>
          <table:table-cell table:style-name="ce29" table:formula="of:=[.N111]+[.Q111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11]+[.R111]+[.S111]" office:value-type="float" office:value="26248.22">
            <text:p>26.248,22 €</text:p>
          </table:table-cell>
          <table:table-cell table:style-name="ce29" table:formula="of:=([.T111]+[.U111])*0.262" office:value-type="float" office:value="7335.68">
            <text:p>7.335,68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32">
            <text:p>32</text:p>
          </table:table-cell>
          <table:table-cell table:style-name="ce9" office:value-type="string">
            <text:p>PF15021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VACANTE – GOMEA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1*2</text:p>
          </table:table-cell>
          <table:table-cell table:style-name="ce23" table:formula="of:=ROUND(21.04*1.025; 2)*12*1+ ROUND(21.04*1.025; 2)*10" office:value-type="currency" office:currency="EUR" office:value="474.54">
            <text:p>474,54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0" office:value-type="currency" office:currency="EUR" office:value="85.36">
            <text:p>85,36 €</text:p>
          </table:table-cell>
          <table:table-cell table:style-name="ce29" table:formula="of:=SUM([.F112]+[.H112]+[.I112]+[.J112])" office:value-type="float" office:value="10633.62">
            <text:p>10.633,62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([.L112]/12*2)" office:value-type="float" office:value="949.38">
            <text:p>949,38 €</text:p>
          </table:table-cell>
          <table:table-cell table:style-name="ce23" table:formula="of:=[.L112]+[.M112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112]/12)*2" office:value-type="float" office:value="777.23">
            <text:p>777,23 €</text:p>
          </table:table-cell>
          <table:table-cell table:style-name="ce29" table:formula="of:=[.O112]+[.P112]" office:value-type="float" office:value="5440.63">
            <text:p>5.440,63 €</text:p>
          </table:table-cell>
          <table:table-cell table:style-name="ce29" table:formula="of:=[.N112]+[.Q112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12]+[.R112]+[.S112]" office:value-type="float" office:value="24094.44">
            <text:p>24.094,44 €</text:p>
          </table:table-cell>
          <table:table-cell table:style-name="ce35" table:formula="of:=([.T112]+[.U112])*0.317" office:value-type="float" office:value="8192.87">
            <text:p>8.192,87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33">
            <text:p>33</text:p>
          </table:table-cell>
          <table:table-cell table:style-name="ce9" office:value-type="string">
            <text:p>PF15022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VACANTE – LOCRG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1*2</text:p>
          </table:table-cell>
          <table:table-cell table:style-name="ce23" table:formula="of:=ROUND(21.04*1.025; 2)*12*1+ ROUND(21.04*1.025; 2)*10" office:value-type="currency" office:currency="EUR" office:value="474.54">
            <text:p>474,54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0" office:value-type="currency" office:currency="EUR" office:value="85.36">
            <text:p>85,36 €</text:p>
          </table:table-cell>
          <table:table-cell table:style-name="ce29" table:formula="of:=SUM([.F113]+[.H113]+[.I113]+[.J113])" office:value-type="float" office:value="10633.62">
            <text:p>10.633,62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([.L113]/12*2)" office:value-type="float" office:value="949.38">
            <text:p>949,38 €</text:p>
          </table:table-cell>
          <table:table-cell table:style-name="ce23" table:formula="of:=[.L113]+[.M113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113]/12)*2" office:value-type="float" office:value="777.23">
            <text:p>777,23 €</text:p>
          </table:table-cell>
          <table:table-cell table:style-name="ce29" table:formula="of:=[.O113]+[.P113]" office:value-type="float" office:value="5440.63">
            <text:p>5.440,63 €</text:p>
          </table:table-cell>
          <table:table-cell table:style-name="ce29" table:formula="of:=[.N113]+[.Q113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13]+[.R113]+[.S113]" office:value-type="float" office:value="24094.44">
            <text:p>24.094,44 €</text:p>
          </table:table-cell>
          <table:table-cell table:style-name="ce35" table:formula="of:=([.T113]+[.U113])*0.317" office:value-type="float" office:value="8192.87">
            <text:p>8.192,87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34">
            <text:p>34</text:p>
          </table:table-cell>
          <table:table-cell table:style-name="ce9" office:value-type="string">
            <text:p>PF15024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VACANTE – SASUY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2">
            <text:p>2</text:p>
          </table:table-cell>
          <table:table-cell table:style-name="ce23" table:formula="of:=ROUND(21.04*1.025; 2)*12*2+ ROUND(21.04*1.025; 2)*0" office:value-type="currency" office:currency="EUR" office:value="517.68">
            <text:p>517,6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0" office:value-type="currency" office:currency="EUR" office:value="85.36">
            <text:p>85,36 €</text:p>
          </table:table-cell>
          <table:table-cell table:style-name="ce29" table:formula="of:=SUM([.F114]+[.H114]+[.I114]+[.J114])" office:value-type="float" office:value="10676.76">
            <text:p>10.676,7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([.L114]/12*2)" office:value-type="float" office:value="949.38">
            <text:p>949,38 €</text:p>
          </table:table-cell>
          <table:table-cell table:style-name="ce23" table:formula="of:=[.L114]+[.M114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114]/12)*2" office:value-type="float" office:value="777.23">
            <text:p>777,23 €</text:p>
          </table:table-cell>
          <table:table-cell table:style-name="ce29" table:formula="of:=[.O114]+[.P114]" office:value-type="float" office:value="5440.63">
            <text:p>5.440,63 €</text:p>
          </table:table-cell>
          <table:table-cell table:style-name="ce29" table:formula="of:=[.N114]+[.Q114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14]+[.R114]+[.S114]" office:value-type="float" office:value="24137.58">
            <text:p>24.137,58 €</text:p>
          </table:table-cell>
          <table:table-cell table:style-name="ce35" table:formula="of:=([.T114]+[.U114])*0.317" office:value-type="float" office:value="8206.54">
            <text:p>8.206,54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35">
            <text:p>35</text:p>
          </table:table-cell>
          <table:table-cell table:style-name="ce9" office:value-type="string">
            <text:p>PF15003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VACANTE – MEALO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0">
            <text:p>0</text:p>
          </table:table-cell>
          <table:table-cell table:style-name="ce23" table:formula="of:=ROUND(21.04*1.025; 2)*12*0+ ROUND(21.04*1.025; 2)*0" office:value-type="currency" office:currency="EUR" office:value="0">
            <text:p>0,00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12*0+ ROUND(20.82*1.025; 2)*0" office:value-type="currency" office:currency="EUR" office:value="0">
            <text:p>0,00 €</text:p>
          </table:table-cell>
          <table:table-cell table:style-name="ce29" table:formula="of:=SUM([.F115]+[.H115]+[.I115]+[.J115])" office:value-type="float" office:value="10073.72">
            <text:p>10.073,72 €</text:p>
          </table:table-cell>
          <table:table-cell table:style-name="ce23" table:formula="of:=ROUND(3350.09*1.025/14; 2)*12" office:value-type="currency" office:currency="EUR" office:value="2943.24">
            <text:p>2.943,24 €</text:p>
          </table:table-cell>
          <table:table-cell table:style-name="ce29" table:formula="of:=([.L115]/12*2)" office:value-type="float" office:value="490.54">
            <text:p>490,54 €</text:p>
          </table:table-cell>
          <table:table-cell table:style-name="ce23" table:formula="of:=[.L115]+[.M115]" office:value-type="currency" office:currency="EUR" office:value="3433.78">
            <text:p>3.433,78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115]/12)*2" office:value-type="float" office:value="777.23">
            <text:p>777,23 €</text:p>
          </table:table-cell>
          <table:table-cell table:style-name="ce29" table:formula="of:=[.O115]+[.P115]" office:value-type="float" office:value="5440.63">
            <text:p>5.440,63 €</text:p>
          </table:table-cell>
          <table:table-cell table:style-name="ce29" table:formula="of:=[.N115]+[.Q115]" office:value-type="float" office:value="8874.41">
            <text:p>8.874,41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15]+[.R115]+[.S115]" office:value-type="float" office:value="20322.66">
            <text:p>20.322,66 €</text:p>
          </table:table-cell>
          <table:table-cell table:style-name="ce35" table:formula="of:=([.T115]+[.U115])*0.317" office:value-type="float" office:value="6997.21">
            <text:p>6.997,21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36">
            <text:p>36</text:p>
          </table:table-cell>
          <table:table-cell table:style-name="ce9" office:value-type="string">
            <text:p>PF15025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VACANTE – SUAFR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2">
            <text:p>2</text:p>
          </table:table-cell>
          <table:table-cell table:style-name="ce23" table:formula="of:=ROUND(21.04*1.025; 2)*12*2+ ROUND(21.04*1.025; 2)*0" office:value-type="currency" office:currency="EUR" office:value="517.68">
            <text:p>517,6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0" office:value-type="currency" office:currency="EUR" office:value="85.36">
            <text:p>85,36 €</text:p>
          </table:table-cell>
          <table:table-cell table:style-name="ce29" table:formula="of:=SUM([.F116]+[.H116]+[.I116]+[.J116])" office:value-type="float" office:value="10676.76">
            <text:p>10.676,7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([.L116]/12*2)" office:value-type="float" office:value="949.38">
            <text:p>949,38 €</text:p>
          </table:table-cell>
          <table:table-cell table:style-name="ce23" table:formula="of:=[.L116]+[.M116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116]/12)*2" office:value-type="float" office:value="777.23">
            <text:p>777,23 €</text:p>
          </table:table-cell>
          <table:table-cell table:style-name="ce29" table:formula="of:=[.O116]+[.P116]" office:value-type="float" office:value="5440.63">
            <text:p>5.440,63 €</text:p>
          </table:table-cell>
          <table:table-cell table:style-name="ce29" table:formula="of:=[.N116]+[.Q116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16]+[.R116]+[.S116]" office:value-type="float" office:value="24137.58">
            <text:p>24.137,58 €</text:p>
          </table:table-cell>
          <table:table-cell table:style-name="ce35" table:formula="of:=([.T116]+[.U116])*0.317" office:value-type="float" office:value="8206.54">
            <text:p>8.206,54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5">
          <table:table-cell table:number-columns-repeated="24"/>
          <table:table-cell table:style-name="ce44"/>
          <table:table-cell table:style-name="ce52"/>
          <table:table-cell table:number-columns-repeated="998"/>
        </table:table-row>
        <table:table-row table:style-name="ro5">
          <table:table-cell table:number-columns-repeated="24"/>
          <table:table-cell table:style-name="ce46"/>
          <table:table-cell table:style-name="ce52"/>
          <table:table-cell table:number-columns-repeated="998"/>
        </table:table-row>
        <table:table-row table:style-name="ro6">
          <table:table-cell table:style-name="ce1" office:value-type="string" table:number-columns-spanned="22" table:number-rows-spanned="1">
            <text:p>PROGRAMA: PAVIMENTACIÓN DE VÍAS PÚBLICAS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8"/>
          <table:table-cell table:style-name="ce40"/>
          <table:table-cell table:style-name="ce43"/>
          <table:table-cell table:style-name="ce51"/>
          <table:table-cell table:style-name="ce54"/>
          <table:table-cell table:style-name="ce58"/>
          <table:table-cell table:style-name="ce54" table:number-columns-repeated="986"/>
          <table:table-cell table:style-name="ce40" table:number-columns-repeated="9"/>
          <table:table-cell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style-name="ce36"/>
          <table:table-cell table:style-name="ce41"/>
          <table:table-cell table:style-name="ce45"/>
          <table:table-cell table:style-name="ce14"/>
          <table:table-cell table:style-name="ce56"/>
          <table:table-cell table:style-name="ce14" table:number-columns-repeated="986"/>
          <table:table-cell table:style-name="ce36" table:number-columns-repeated="10"/>
          <table:table-cell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F14018</text:p>
          </table:table-cell>
          <table:table-cell table:style-name="ce11" office:value-type="string">
            <text:p>Administrativo</text:p>
          </table:table-cell>
          <table:table-cell table:style-name="ce3" office:value-type="string">
            <text:p>VISA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3">
            <text:p>13</text:p>
          </table:table-cell>
          <table:table-cell table:style-name="ce23" table:formula="of:=ROUND(30.91*1.025; 2)*12*8+ ROUND(30.91*1.025; 2)*0+ROUND(21.04*1.025; 2)*12*5" office:value-type="currency" office:currency="EUR" office:value="4335.48">
            <text:p>4.335,48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8+ ROUND(26.68*1.025; 2)*0+ROUND(20.82*1.025; 2)*2*5" office:value-type="currency" office:currency="EUR" office:value="651">
            <text:p>651,00 €</text:p>
          </table:table-cell>
          <table:table-cell table:style-name="ce29" table:formula="of:=SUM([.F121]+[.H121]+[.I121]+[.J121])" office:value-type="float" office:value="16871.06">
            <text:p>16.871,0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([.L121]/12*2)" office:value-type="float" office:value="1225.98">
            <text:p>1.225,98 €</text:p>
          </table:table-cell>
          <table:table-cell table:style-name="ce23" table:formula="of:=SUM([.L121:.M121])" office:value-type="currency" office:currency="EUR" office:value="8581.86">
            <text:p>8.581,8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30" table:formula="of:=([.O121]/12)*2" office:value-type="float" office:value="1224.56">
            <text:p>1.224,56 €</text:p>
          </table:table-cell>
          <table:table-cell table:style-name="ce29" table:formula="of:=[.O121]+[.P121]" office:value-type="float" office:value="8571.92">
            <text:p>8.571,92 €</text:p>
          </table:table-cell>
          <table:table-cell table:style-name="ce29" table:formula="of:=[.N121]+[.Q121]" office:value-type="float" office:value="17153.78">
            <text:p>17.153,78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121]+[.R121]+[.S121]" office:value-type="float" office:value="35692.66">
            <text:p>35.692,66 €</text:p>
          </table:table-cell>
          <table:table-cell table:style-name="ce29" table:formula="of:=([.T121]+[.U121])*0.262" office:value-type="float" office:value="9886.59">
            <text:p>9.886,59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5">
          <table:table-cell table:number-columns-repeated="24"/>
          <table:table-cell table:style-name="ce46"/>
          <table:table-cell table:style-name="ce52"/>
          <table:table-cell table:number-columns-repeated="998"/>
        </table:table-row>
        <table:table-row table:style-name="ro5">
          <table:table-cell table:style-name="ce6" table:number-columns-repeated="2"/>
          <table:table-cell table:style-name="ce14"/>
          <table:table-cell table:style-name="ce20"/>
          <table:table-cell table:style-name="ce21"/>
          <table:table-cell table:style-name="ce25"/>
          <table:table-cell table:style-name="ce21"/>
          <table:table-cell table:style-name="ce28" table:number-columns-repeated="16"/>
          <table:table-cell/>
          <table:table-cell table:style-name="ce46"/>
          <table:table-cell table:style-name="ce52"/>
          <table:table-cell table:style-name="ce6"/>
          <table:table-cell/>
          <table:table-cell table:style-name="ce6" table:number-columns-repeated="986"/>
          <table:table-cell table:number-columns-repeated="10"/>
        </table:table-row>
        <table:table-row table:style-name="ro6">
          <table:table-cell table:style-name="ce1" office:value-type="string" table:number-columns-spanned="22" table:number-rows-spanned="1">
            <text:p>PROGRAMA: ASISTENCIA SOCIAL PRIMARIA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8"/>
          <table:table-cell table:style-name="ce40"/>
          <table:table-cell table:style-name="ce43"/>
          <table:table-cell table:style-name="ce51"/>
          <table:table-cell table:style-name="ce54"/>
          <table:table-cell table:style-name="ce58"/>
          <table:table-cell table:style-name="ce54" table:number-columns-repeated="986"/>
          <table:table-cell table:style-name="ce40" table:number-columns-repeated="9"/>
          <table:table-cell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style-name="ce36"/>
          <table:table-cell table:style-name="ce41"/>
          <table:table-cell table:style-name="ce45"/>
          <table:table-cell table:style-name="ce14"/>
          <table:table-cell table:style-name="ce56"/>
          <table:table-cell table:style-name="ce14" table:number-columns-repeated="986"/>
          <table:table-cell table:style-name="ce36" table:number-columns-repeated="10"/>
          <table:table-cell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F11011</text:p>
          </table:table-cell>
          <table:table-cell table:style-name="ce11" office:value-type="string">
            <text:p>Psicóloga</text:p>
          </table:table-cell>
          <table:table-cell table:style-name="ce3" office:value-type="string">
            <text:p>RASAF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string">
            <text:p>10*11</text:p>
          </table:table-cell>
          <table:table-cell table:style-name="ce23" table:formula="of:=ROUND(50.07*1.025; 2)*12*10+ ROUND(50.07*1.025; 2)*2" office:value-type="currency" office:currency="EUR" office:value="6261.04">
            <text:p>6.261,04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10+ ROUND(30.91*1.025; 2)*1" office:value-type="currency" office:currency="EUR" office:value="665.28">
            <text:p>665,28 €</text:p>
          </table:table-cell>
          <table:table-cell table:style-name="ce29" table:formula="of:=SUM([.F126]+[.H126]+[.I126]+[.J126])" office:value-type="float" office:value="24572.78">
            <text:p>24.572,78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32" table:formula="of:=[.L126]/12*2" office:value-type="float" office:value="2329.46">
            <text:p>2.329,46 €</text:p>
          </table:table-cell>
          <table:table-cell table:style-name="ce23" table:formula="of:=[.L126]+[.M126]" office:value-type="currency" office:currency="EUR" office:value="16306.22">
            <text:p>16.306,22 €</text:p>
          </table:table-cell>
          <table:table-cell table:style-name="ce29" table:formula="of:=10976.11*1.025" office:value-type="float" office:value="11250.51">
            <text:p>11.250,51 €</text:p>
          </table:table-cell>
          <table:table-cell table:style-name="ce30" table:formula="of:=([.O126]/12)*2" office:value-type="float" office:value="1875.09">
            <text:p>1.875,09 €</text:p>
          </table:table-cell>
          <table:table-cell table:style-name="ce29" table:formula="of:=[.O126]+[.P126]" office:value-type="float" office:value="13125.6">
            <text:p>13.125,60 €</text:p>
          </table:table-cell>
          <table:table-cell table:style-name="ce29" table:formula="of:=[.N126]+[.Q126]" office:value-type="float" office:value="29431.82">
            <text:p>29.431,82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32" table:formula="of:=3558.05*1.025" office:value-type="float" office:value="3647">
            <text:p>3.647,00 €</text:p>
          </table:table-cell>
          <table:table-cell table:style-name="ce32" table:formula="of:=[.K126]+[.R126]+[.S126]" office:value-type="float" office:value="56479.59">
            <text:p>56.479,59 €</text:p>
          </table:table-cell>
          <table:table-cell table:style-name="ce32" table:formula="of:=(4139.4*0.262)*12" office:value-type="float" office:value="13014.27">
            <text:p>13.014,27 €</text:p>
          </table:table-cell>
          <table:table-cell table:style-name="ce39"/>
          <table:table-cell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9" office:value-type="string">
            <text:p>PF12005</text:p>
          </table:table-cell>
          <table:table-cell table:style-name="ce11" office:value-type="string">
            <text:p>Asistente Social</text:p>
          </table:table-cell>
          <table:table-cell table:style-name="ce3" office:value-type="string">
            <text:p>SAESJ – MAMAN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float" office:value="12">
            <text:p>12</text:p>
          </table:table-cell>
          <table:table-cell table:style-name="ce23" table:formula="of:=ROUND(40.83*1.025; 2)*12*11+ ROUND(40.83*1.025; 2)*0+ROUND(21.04*1.025; 2)*12*1" office:value-type="currency" office:currency="EUR" office:value="5783.04">
            <text:p>5.783,04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11+ ROUND(29.77*1.025; 2)*0+ROUND(20.82*1.025; 2)*2*1" office:value-type="currency" office:currency="EUR" office:value="713.9">
            <text:p>713,90 €</text:p>
          </table:table-cell>
          <table:table-cell table:style-name="ce29" table:formula="of:=SUM([.F127]+[.H127]+[.I127]+[.J127])" office:value-type="float" office:value="22014.34">
            <text:p>22.014,34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32" table:formula="of:=[.L127]/12*2" office:value-type="float" office:value="1678.94">
            <text:p>1.678,94 €</text:p>
          </table:table-cell>
          <table:table-cell table:style-name="ce23" table:formula="of:=[.L127]+[.M127]" office:value-type="currency" office:currency="EUR" office:value="11752.58">
            <text:p>11.752,58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30" table:formula="of:=([.O127]/12)*2" office:value-type="float" office:value="1566.24">
            <text:p>1.566,24 €</text:p>
          </table:table-cell>
          <table:table-cell table:style-name="ce29" table:formula="of:=[.O127]+[.P127]" office:value-type="float" office:value="10963.65">
            <text:p>10.963,65 €</text:p>
          </table:table-cell>
          <table:table-cell table:style-name="ce29" table:formula="of:=[.N127]+[.Q127]" office:value-type="float" office:value="22716.23">
            <text:p>22.716,23 €</text:p>
          </table:table-cell>
          <table:table-cell table:style-name="ce32" table:formula="of:=1973.32*1.025" office:value-type="float" office:value="2022.65">
            <text:p>2.022,65 €</text:p>
          </table:table-cell>
          <table:table-cell table:style-name="ce32" table:formula="of:=2704.11*1.025" office:value-type="float" office:value="2771.71">
            <text:p>2.771,71 €</text:p>
          </table:table-cell>
          <table:table-cell table:style-name="ce32" table:formula="of:=[.K127]+[.R127]+[.S127]" office:value-type="float" office:value="46753.22">
            <text:p>46.753,22 €</text:p>
          </table:table-cell>
          <table:table-cell table:style-name="ce35" table:formula="of:=([.T127]+[.U127])*0.317" office:value-type="float" office:value="15699.4">
            <text:p>15.699,40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3">
            <text:p>3</text:p>
          </table:table-cell>
          <table:table-cell table:style-name="ce9" office:value-type="string">
            <text:p>PF12006</text:p>
          </table:table-cell>
          <table:table-cell table:style-name="ce11" office:value-type="string">
            <text:p>Asistente Social</text:p>
          </table:table-cell>
          <table:table-cell table:style-name="ce3" office:value-type="string">
            <text:p>DIHEM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float" office:value="10">
            <text:p>10</text:p>
          </table:table-cell>
          <table:table-cell table:style-name="ce23" table:formula="of:=ROUND(40.83*1.025; 2)*12*10+ ROUND(40.83*1.025; 2)*0" office:value-type="currency" office:currency="EUR" office:value="5022">
            <text:p>5.022,0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10+ ROUND(29.77*1.025; 2)*0" office:value-type="currency" office:currency="EUR" office:value="610.2">
            <text:p>610,20 €</text:p>
          </table:table-cell>
          <table:table-cell table:style-name="ce29" table:formula="of:=SUM([.F128]+[.H128]+[.I128]+[.J128])" office:value-type="float" office:value="21149.6">
            <text:p>21.149,60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32" table:formula="of:=[.L128]/12*2" office:value-type="float" office:value="1678.94">
            <text:p>1.678,94 €</text:p>
          </table:table-cell>
          <table:table-cell table:style-name="ce23" table:formula="of:=[.L128]+[.M128]" office:value-type="currency" office:currency="EUR" office:value="11752.58">
            <text:p>11.752,58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30" table:formula="of:=([.O128]/12)*2" office:value-type="float" office:value="1566.24">
            <text:p>1.566,24 €</text:p>
          </table:table-cell>
          <table:table-cell table:style-name="ce29" table:formula="of:=[.O128]+[.P128]" office:value-type="float" office:value="10963.65">
            <text:p>10.963,65 €</text:p>
          </table:table-cell>
          <table:table-cell table:style-name="ce29" table:formula="of:=[.N128]+[.Q128]" office:value-type="float" office:value="22716.23">
            <text:p>22.716,23 €</text:p>
          </table:table-cell>
          <table:table-cell table:style-name="ce32" table:formula="of:=1973.32*1.025" office:value-type="float" office:value="2022.65">
            <text:p>2.022,65 €</text:p>
          </table:table-cell>
          <table:table-cell table:style-name="ce32" table:formula="of:=2704.11*1.025" office:value-type="float" office:value="2771.71">
            <text:p>2.771,71 €</text:p>
          </table:table-cell>
          <table:table-cell table:style-name="ce32" table:formula="of:=[.K128]+[.R128]+[.S128]" office:value-type="float" office:value="45888.48">
            <text:p>45.888,48 €</text:p>
          </table:table-cell>
          <table:table-cell table:style-name="ce29" table:formula="of:=([.T128]+[.U128])*0.262" office:value-type="float" office:value="12748.97">
            <text:p>12.748,97 €</text:p>
          </table:table-cell>
          <table:table-cell table:style-name="ce39"/>
          <table:table-cell/>
          <table:table-cell table:style-name="ce46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4">
            <text:p>4</text:p>
          </table:table-cell>
          <table:table-cell table:style-name="ce9" office:value-type="string">
            <text:p>PF15013</text:p>
          </table:table-cell>
          <table:table-cell table:style-name="ce13" office:value-type="string">
            <text:p>Auxiliar Administrativo</text:p>
          </table:table-cell>
          <table:table-cell table:style-name="ce19" office:value-type="string">
            <text:p>BUGAG</text:p>
          </table:table-cell>
          <table:table-cell table:style-name="ce19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19" office:value-type="string">
            <text:p>6*7</text:p>
          </table:table-cell>
          <table:table-cell table:style-name="ce23" table:formula="of:=ROUND(21.04*1.025; 2)*12*6+ ROUND(21.04*1.025; 2)*6" office:value-type="currency" office:currency="EUR" office:value="1682.46">
            <text:p>1.682,46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6+ ROUND(20.82*1.025; 2)*1" office:value-type="currency" office:currency="EUR" office:value="277.42">
            <text:p>277,42 €</text:p>
          </table:table-cell>
          <table:table-cell table:style-name="ce29" table:formula="of:=SUM([.F129]+[.H129]+[.I129]+[.J129])" office:value-type="float" office:value="12033.6">
            <text:p>12.033,60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31" table:formula="of:=([.L129]/12)*2" office:value-type="float" office:value="949.38">
            <text:p>949,38 €</text:p>
          </table:table-cell>
          <table:table-cell table:style-name="ce23" table:formula="of:=[.L129]+[.M129]" office:value-type="currency" office:currency="EUR" office:value="6645.66">
            <text:p>6.645,66 €</text:p>
          </table:table-cell>
          <table:table-cell table:style-name="ce31" table:formula="of:=4549.66*1.025" office:value-type="float" office:value="4663.4">
            <text:p>4.663,40 €</text:p>
          </table:table-cell>
          <table:table-cell table:style-name="ce34" table:formula="of:=([.O129]/12)*2" office:value-type="float" office:value="777.23">
            <text:p>777,23 €</text:p>
          </table:table-cell>
          <table:table-cell table:style-name="ce31" table:formula="of:=[.O129]+[.P129]" office:value-type="float" office:value="5440.63">
            <text:p>5.440,63 €</text:p>
          </table:table-cell>
          <table:table-cell table:style-name="ce29" table:formula="of:=[.N129]+[.Q129]" office:value-type="float" office:value="12086.29">
            <text:p>12.086,29 €</text:p>
          </table:table-cell>
          <table:table-cell table:style-name="ce31" table:formula="of:=1341*1.025" office:value-type="float" office:value="1374.53">
            <text:p>1.374,53 €</text:p>
          </table:table-cell>
          <table:table-cell table:style-name="ce31" table:formula="of:=1707.87*1.025" office:value-type="float" office:value="1750.57">
            <text:p>1.750,57 €</text:p>
          </table:table-cell>
          <table:table-cell table:style-name="ce31" table:formula="of:=[.K129]+[.R129]+[.S129]" office:value-type="float" office:value="25494.42">
            <text:p>25.494,42 €</text:p>
          </table:table-cell>
          <table:table-cell table:style-name="ce31" table:formula="of:=([.T129]+[.U129])*0.262" office:value-type="float" office:value="7138.19">
            <text:p>7.138,19 €</text:p>
          </table:table-cell>
          <table:table-cell table:style-name="ce37"/>
          <table:table-cell table:style-name="ce42"/>
          <table:table-cell table:style-name="ce48"/>
          <table:table-cell table:style-name="ce47"/>
          <table:table-cell table:style-name="ce57"/>
          <table:table-cell/>
          <table:table-cell table:style-name="ce57" table:number-columns-repeated="986"/>
          <table:table-cell table:number-columns-repeated="10"/>
        </table:table-row>
        <table:table-row table:style-name="ro4">
          <table:table-cell table:style-name="ce3" office:value-type="float" office:value="5">
            <text:p>5</text:p>
          </table:table-cell>
          <table:table-cell table:style-name="ce9" office:value-type="string">
            <text:p>PF15014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CAGOM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7">
            <text:p>7</text:p>
          </table:table-cell>
          <table:table-cell table:style-name="ce23" table:formula="of:=ROUND(21.04*1.025; 2)*12*7+ ROUND(21.04*1.025; 2)*0" office:value-type="currency" office:currency="EUR" office:value="1811.88">
            <text:p>1.811,8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7+ ROUND(20.82*1.025; 2)*0" office:value-type="currency" office:currency="EUR" office:value="298.76">
            <text:p>298,76 €</text:p>
          </table:table-cell>
          <table:table-cell table:style-name="ce29" table:formula="of:=SUM([.F130]+[.H130]+[.I130]+[.J130])" office:value-type="float" office:value="12184.36">
            <text:p>12.184,3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([.L130]/12*2)" office:value-type="float" office:value="949.38">
            <text:p>949,38 €</text:p>
          </table:table-cell>
          <table:table-cell table:style-name="ce23" table:formula="of:=[.L130]+[.M130]" office:value-type="currency" office:currency="EUR" office:value="6645.66">
            <text:p>6.645,66 €</text:p>
          </table:table-cell>
          <table:table-cell table:style-name="ce31" table:formula="of:=4549.66*1.025" office:value-type="float" office:value="4663.4">
            <text:p>4.663,40 €</text:p>
          </table:table-cell>
          <table:table-cell table:style-name="ce30" table:formula="of:=([.O130]/12)*2" office:value-type="float" office:value="777.23">
            <text:p>777,23 €</text:p>
          </table:table-cell>
          <table:table-cell table:style-name="ce29" table:formula="of:=[.O130]+[.P130]" office:value-type="float" office:value="5440.63">
            <text:p>5.440,63 €</text:p>
          </table:table-cell>
          <table:table-cell table:style-name="ce29" table:formula="of:=[.N130]+[.Q130]" office:value-type="float" office:value="12086.29">
            <text:p>12.086,29 €</text:p>
          </table:table-cell>
          <table:table-cell table:style-name="ce31" table:formula="of:=1341*1.025" office:value-type="float" office:value="1374.53">
            <text:p>1.374,53 €</text:p>
          </table:table-cell>
          <table:table-cell table:style-name="ce31" table:formula="of:=1707.87*1.025" office:value-type="float" office:value="1750.57">
            <text:p>1.750,57 €</text:p>
          </table:table-cell>
          <table:table-cell table:style-name="ce29" table:formula="of:=[.K130]+[.R130]+[.S130]" office:value-type="float" office:value="25645.18">
            <text:p>25.645,18 €</text:p>
          </table:table-cell>
          <table:table-cell table:style-name="ce29" table:formula="of:=([.T130]+[.U130])*0.262" office:value-type="float" office:value="7177.69">
            <text:p>7.177,69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6">
            <text:p>6</text:p>
          </table:table-cell>
          <table:table-cell table:style-name="ce9" office:value-type="string">
            <text:p>PF15015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GOLUE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9*10</text:p>
          </table:table-cell>
          <table:table-cell table:style-name="ce23" table:formula="of:=ROUND(21.04*1.025; 2)*12*9+ ROUND(21.04*1.025; 2)*5" office:value-type="currency" office:currency="EUR" office:value="2437.41">
            <text:p>2.437,41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9+ ROUND(20.82*1.025; 2)*1" office:value-type="currency" office:currency="EUR" office:value="405.46">
            <text:p>405,46 €</text:p>
          </table:table-cell>
          <table:table-cell table:style-name="ce29" table:formula="of:=SUM([.F131]+[.H131]+[.I131]+[.J131])" office:value-type="float" office:value="12916.59">
            <text:p>12.916,59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32" table:formula="of:=[.L131]/12*2" office:value-type="float" office:value="949.38">
            <text:p>949,38 €</text:p>
          </table:table-cell>
          <table:table-cell table:style-name="ce23" table:formula="of:=[.L131]+[.M131]" office:value-type="currency" office:currency="EUR" office:value="6645.66">
            <text:p>6.645,66 €</text:p>
          </table:table-cell>
          <table:table-cell table:style-name="ce31" table:formula="of:=4549.66*1.025" office:value-type="float" office:value="4663.4">
            <text:p>4.663,40 €</text:p>
          </table:table-cell>
          <table:table-cell table:style-name="ce30" table:formula="of:=([.O131]/12)*2" office:value-type="float" office:value="777.23">
            <text:p>777,23 €</text:p>
          </table:table-cell>
          <table:table-cell table:style-name="ce29" table:formula="of:=[.O131]+[.P131]" office:value-type="float" office:value="5440.63">
            <text:p>5.440,63 €</text:p>
          </table:table-cell>
          <table:table-cell table:style-name="ce29" table:formula="of:=[.N131]+[.Q131]" office:value-type="float" office:value="12086.29">
            <text:p>12.086,29 €</text:p>
          </table:table-cell>
          <table:table-cell table:style-name="ce31" table:formula="of:=1341*1.025" office:value-type="float" office:value="1374.53">
            <text:p>1.374,53 €</text:p>
          </table:table-cell>
          <table:table-cell table:style-name="ce31" table:formula="of:=1707.87*1.025" office:value-type="float" office:value="1750.57">
            <text:p>1.750,57 €</text:p>
          </table:table-cell>
          <table:table-cell table:style-name="ce32" table:formula="of:=[.K131]+[.R131]+[.S131]" office:value-type="float" office:value="26377.41">
            <text:p>26.377,41 €</text:p>
          </table:table-cell>
          <table:table-cell table:style-name="ce32" table:formula="of:=([.T131]+[.U131])*0.262" office:value-type="float" office:value="7369.53">
            <text:p>7.369,53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7">
            <text:p>7</text:p>
          </table:table-cell>
          <table:table-cell table:style-name="ce9" office:value-type="string">
            <text:p>PF15016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SUORE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7*8</text:p>
          </table:table-cell>
          <table:table-cell table:style-name="ce23" table:formula="of:=ROUND(21.04*1.025; 2)*12*7+ ROUND(21.04*1.025; 2)*8" office:value-type="currency" office:currency="EUR" office:value="1984.44">
            <text:p>1.984,44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8+ ROUND(20.82*1.025; 2)*0" office:value-type="currency" office:currency="EUR" office:value="341.44">
            <text:p>341,44 €</text:p>
          </table:table-cell>
          <table:table-cell table:style-name="ce29" table:formula="of:=SUM([.F132]+[.H132]+[.I132]+[.J132])" office:value-type="float" office:value="12399.6">
            <text:p>12.399,60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([.L132]/12)*2" office:value-type="float" office:value="949.38">
            <text:p>949,38 €</text:p>
          </table:table-cell>
          <table:table-cell table:style-name="ce23" table:formula="of:=[.L132]+[.M132]" office:value-type="currency" office:currency="EUR" office:value="6645.66">
            <text:p>6.645,66 €</text:p>
          </table:table-cell>
          <table:table-cell table:style-name="ce31" table:formula="of:=4549.66*1.025" office:value-type="float" office:value="4663.4">
            <text:p>4.663,40 €</text:p>
          </table:table-cell>
          <table:table-cell table:style-name="ce29" table:formula="of:=([.O132]/12)*2" office:value-type="float" office:value="777.23">
            <text:p>777,23 €</text:p>
          </table:table-cell>
          <table:table-cell table:style-name="ce29" table:formula="of:=[.O132]+[.P132]" office:value-type="float" office:value="5440.63">
            <text:p>5.440,63 €</text:p>
          </table:table-cell>
          <table:table-cell table:style-name="ce29" table:formula="of:=[.N132]+[.Q132]" office:value-type="float" office:value="12086.29">
            <text:p>12.086,29 €</text:p>
          </table:table-cell>
          <table:table-cell table:style-name="ce31" table:formula="of:=1341*1.025" office:value-type="float" office:value="1374.53">
            <text:p>1.374,53 €</text:p>
          </table:table-cell>
          <table:table-cell table:style-name="ce31" table:formula="of:=1707.87*1.025" office:value-type="float" office:value="1750.57">
            <text:p>1.750,57 €</text:p>
          </table:table-cell>
          <table:table-cell table:style-name="ce32" table:formula="of:=[.K132]+[.R132]+[.S132]" office:value-type="float" office:value="25860.42">
            <text:p>25.860,42 €</text:p>
          </table:table-cell>
          <table:table-cell table:style-name="ce35" table:formula="of:=([.T132]+[.U132])*0.262" office:value-type="float" office:value="7234.08">
            <text:p>7.234,08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5">
          <table:table-cell table:number-columns-repeated="24"/>
          <table:table-cell table:style-name="ce44"/>
          <table:table-cell table:style-name="ce21" table:number-columns-repeated="2"/>
          <table:table-cell/>
          <table:table-cell table:style-name="ce21" table:number-columns-repeated="986"/>
          <table:table-cell table:number-columns-repeated="10"/>
        </table:table-row>
        <table:table-row table:style-name="ro5">
          <table:table-cell table:style-name="ce6" table:number-columns-repeated="2"/>
          <table:table-cell table:style-name="ce14"/>
          <table:table-cell table:style-name="ce20"/>
          <table:table-cell table:style-name="ce21"/>
          <table:table-cell table:style-name="ce25"/>
          <table:table-cell table:style-name="ce21"/>
          <table:table-cell/>
          <table:table-cell table:style-name="ce28" table:number-columns-repeated="15"/>
          <table:table-cell/>
          <table:table-cell table:style-name="ce44"/>
          <table:table-cell table:style-name="ce52"/>
          <table:table-cell table:style-name="ce6"/>
          <table:table-cell/>
          <table:table-cell table:style-name="ce6" table:number-columns-repeated="986"/>
          <table:table-cell table:number-columns-repeated="10"/>
        </table:table-row>
        <table:table-row table:style-name="ro6">
          <table:table-cell table:style-name="ce1" office:value-type="string" table:number-columns-spanned="22" table:number-rows-spanned="1">
            <text:p>PROGRAMA: ADMINISTRACIÓN GENERAL DE EDUCACIÓN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8"/>
          <table:table-cell table:style-name="ce40"/>
          <table:table-cell table:style-name="ce43"/>
          <table:table-cell table:style-name="ce51"/>
          <table:table-cell table:style-name="ce54"/>
          <table:table-cell table:style-name="ce58"/>
          <table:table-cell table:style-name="ce54" table:number-columns-repeated="986"/>
          <table:table-cell table:style-name="ce40" table:number-columns-repeated="9"/>
          <table:table-cell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style-name="ce36"/>
          <table:table-cell table:style-name="ce41"/>
          <table:table-cell table:style-name="ce45"/>
          <table:table-cell table:style-name="ce14"/>
          <table:table-cell table:style-name="ce56"/>
          <table:table-cell table:style-name="ce14" table:number-columns-repeated="986"/>
          <table:table-cell table:style-name="ce36" table:number-columns-repeated="10"/>
          <table:table-cell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F16003</text:p>
          </table:table-cell>
          <table:table-cell table:style-name="ce11" office:value-type="string">
            <text:p>Conserje</text:p>
          </table:table-cell>
          <table:table-cell table:style-name="ce3" office:value-type="string">
            <text:p>VACANTE – BULEM</text:p>
          </table:table-cell>
          <table:table-cell table:style-name="ce3" office:value-type="string">
            <text:p>A.P.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1*2</text:p>
          </table:table-cell>
          <table:table-cell table:style-name="ce23" table:formula="of:=ROUND(15.84*1.025; 2)*12*1+ ROUND(15.84*1.025; 2)*4" office:value-type="currency" office:currency="EUR" office:value="259.84">
            <text:p>259,84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1+ ROUND(15.84*1.025; 2)*1" office:value-type="currency" office:currency="EUR" office:value="48.72">
            <text:p>48,72 €</text:p>
          </table:table-cell>
          <table:table-cell table:style-name="ce29" table:formula="of:=SUM([.F137]+[.H137]+[.I137]+[.J137])" office:value-type="float" office:value="9540.72">
            <text:p>9.540,72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([.L137]/12)*2" office:value-type="float" office:value="733.52">
            <text:p>733,52 €</text:p>
          </table:table-cell>
          <table:table-cell table:style-name="ce23" table:formula="of:=[.L137]+[.M137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137]/12)*2" office:value-type="float" office:value="256.52">
            <text:p>256,52 €</text:p>
          </table:table-cell>
          <table:table-cell table:style-name="ce29" table:formula="of:=[.O137]+[.P137]" office:value-type="float" office:value="1795.62">
            <text:p>1.795,62 €</text:p>
          </table:table-cell>
          <table:table-cell table:style-name="ce29" table:formula="of:=[.N137]+[.Q137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423.66*1.025" office:value-type="float" office:value="1459.25">
            <text:p>1.459,25 €</text:p>
          </table:table-cell>
          <table:table-cell table:style-name="ce32" table:formula="of:=[.K137]+[.R137]+[.S137]" office:value-type="float" office:value="17685.15">
            <text:p>17.685,15 €</text:p>
          </table:table-cell>
          <table:table-cell table:style-name="ce35" table:formula="of:=([.T137]+[.U137])*0.317" office:value-type="float" office:value="6068.77">
            <text:p>6.068,77 €</text:p>
          </table:table-cell>
          <table:table-cell table:number-columns-repeated="2"/>
          <table:table-cell table:style-name="ce44"/>
          <table:table-cell table:style-name="ce21" table:number-columns-repeated="2"/>
          <table:table-cell/>
          <table:table-cell table:style-name="ce21" table:number-columns-repeated="986"/>
          <table:table-cell table:number-columns-repeated="10"/>
        </table:table-row>
        <table:table-row table:style-name="ro5">
          <table:table-cell table:number-columns-repeated="24"/>
          <table:table-cell table:style-name="ce44"/>
          <table:table-cell table:style-name="ce52"/>
          <table:table-cell table:style-name="ce6"/>
          <table:table-cell/>
          <table:table-cell table:style-name="ce6" table:number-columns-repeated="986"/>
          <table:table-cell table:number-columns-repeated="10"/>
        </table:table-row>
        <table:table-row table:style-name="ro7">
          <table:table-cell table:style-name="ce6" table:number-columns-repeated="2"/>
          <table:table-cell table:style-name="ce14"/>
          <table:table-cell table:style-name="ce20"/>
          <table:table-cell table:style-name="ce21"/>
          <table:table-cell table:style-name="ce25"/>
          <table:table-cell table:style-name="ce21"/>
          <table:table-cell/>
          <table:table-cell table:style-name="ce28" table:number-columns-repeated="15"/>
          <table:table-cell/>
          <table:table-cell table:style-name="ce44"/>
          <table:table-cell table:style-name="ce52"/>
          <table:table-cell table:style-name="ce6"/>
          <table:table-cell/>
          <table:table-cell table:style-name="ce6" table:number-columns-repeated="986"/>
          <table:table-cell table:number-columns-repeated="10"/>
        </table:table-row>
        <table:table-row table:style-name="ro6">
          <table:table-cell table:style-name="ce1" office:value-type="string" table:number-columns-spanned="22" table:number-rows-spanned="1">
            <text:p>PROGRAMA: ADMINISTRACIÓN GENERAL DE CULTURA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8"/>
          <table:table-cell table:style-name="ce40"/>
          <table:table-cell table:style-name="ce43"/>
          <table:table-cell table:style-name="ce51"/>
          <table:table-cell table:style-name="ce54"/>
          <table:table-cell table:style-name="ce58"/>
          <table:table-cell table:style-name="ce54" table:number-columns-repeated="986"/>
          <table:table-cell table:style-name="ce40" table:number-columns-repeated="9"/>
          <table:table-cell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style-name="ce36"/>
          <table:table-cell table:style-name="ce41"/>
          <table:table-cell table:style-name="ce45"/>
          <table:table-cell table:style-name="ce14"/>
          <table:table-cell table:style-name="ce56"/>
          <table:table-cell table:style-name="ce14" table:number-columns-repeated="986"/>
          <table:table-cell table:style-name="ce36" table:number-columns-repeated="10"/>
          <table:table-cell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F15030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GUVEF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10*11</text:p>
          </table:table-cell>
          <table:table-cell table:style-name="ce23" table:formula="of:=ROUND(21.04*1.025; 2)*12*10+ ROUND(21.04*1.025; 2)*10" office:value-type="currency" office:currency="EUR" office:value="2804.1">
            <text:p>2.804,10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1+ ROUND(20.82*1.025; 2)*0" office:value-type="currency" office:currency="EUR" office:value="469.48">
            <text:p>469,48 €</text:p>
          </table:table-cell>
          <table:table-cell table:style-name="ce29" table:formula="of:=SUM([.F142]+[.H142]+[.I142]+[.J142])" office:value-type="float" office:value="13347.3">
            <text:p>13.347,30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42]/12*2" office:value-type="float" office:value="949.38">
            <text:p>949,38 €</text:p>
          </table:table-cell>
          <table:table-cell table:style-name="ce23" table:formula="of:=[.L142]+[.M142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142]/12)*2" office:value-type="float" office:value="777.23">
            <text:p>777,23 €</text:p>
          </table:table-cell>
          <table:table-cell table:style-name="ce29" table:formula="of:=[.O142]+[.P142]" office:value-type="float" office:value="5440.63">
            <text:p>5.440,63 €</text:p>
          </table:table-cell>
          <table:table-cell table:style-name="ce29" table:formula="of:=[.N142]+[.Q142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42]+[.R142]+[.S142]" office:value-type="float" office:value="26808.12">
            <text:p>26.808,12 €</text:p>
          </table:table-cell>
          <table:table-cell table:style-name="ce29" table:formula="of:=([.T142]+[.U142])*0.262" office:value-type="float" office:value="7482.38">
            <text:p>7.482,38 €</text:p>
          </table:table-cell>
          <table:table-cell table:number-columns-repeated="2"/>
          <table:table-cell table:style-name="ce46"/>
          <table:table-cell table:style-name="ce52"/>
          <table:table-cell table:number-columns-repeated="998"/>
        </table:table-row>
        <table:table-row table:style-name="ro5" table:number-rows-repeated="2">
          <table:table-cell table:number-columns-repeated="24"/>
          <table:table-cell table:style-name="ce46"/>
          <table:table-cell table:style-name="ce52"/>
          <table:table-cell table:number-columns-repeated="998"/>
        </table:table-row>
        <table:table-row table:style-name="ro6">
          <table:table-cell table:style-name="ce1" office:value-type="string" table:number-columns-spanned="22" table:number-rows-spanned="1">
            <text:p>PROGRAMA: ADMINISTRACIÓN GENERAL DE DEPORTES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8"/>
          <table:table-cell table:style-name="ce40"/>
          <table:table-cell table:style-name="ce43"/>
          <table:table-cell table:style-name="ce51"/>
          <table:table-cell table:style-name="ce54"/>
          <table:table-cell table:style-name="ce58"/>
          <table:table-cell table:style-name="ce54" table:number-columns-repeated="986"/>
          <table:table-cell table:style-name="ce40" table:number-columns-repeated="9"/>
          <table:table-cell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style-name="ce36"/>
          <table:table-cell table:style-name="ce41"/>
          <table:table-cell table:style-name="ce45"/>
          <table:table-cell table:style-name="ce14"/>
          <table:table-cell table:style-name="ce56"/>
          <table:table-cell table:style-name="ce14" table:number-columns-repeated="986"/>
          <table:table-cell table:style-name="ce36" table:number-columns-repeated="10"/>
          <table:table-cell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F11020</text:p>
          </table:table-cell>
          <table:table-cell table:style-name="ce11" office:value-type="string">
            <text:p>Licenciado Educación Física</text:p>
          </table:table-cell>
          <table:table-cell table:style-name="ce3" office:value-type="string">
            <text:p>RAORJ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float" office:value="8">
            <text:p>8</text:p>
          </table:table-cell>
          <table:table-cell table:style-name="ce23" table:formula="of:=ROUND(50.07*1.025; 2)*12*8+ ROUND(50.07*1.025; 2)*0" office:value-type="currency" office:currency="EUR" office:value="4926.72">
            <text:p>4.926,72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8+ ROUND(30.91*1.025; 2)*0" office:value-type="currency" office:currency="EUR" office:value="506.88">
            <text:p>506,88 €</text:p>
          </table:table-cell>
          <table:table-cell table:style-name="ce29" table:formula="of:=SUM([.F147]+[.H147]+[.I147]+[.J147])" office:value-type="float" office:value="23080.06">
            <text:p>23.080,0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147]/12*2" office:value-type="float" office:value="2329.46">
            <text:p>2.329,46 €</text:p>
          </table:table-cell>
          <table:table-cell table:style-name="ce23" table:formula="of:=[.L147]+[.M147]" office:value-type="currency" office:currency="EUR" office:value="16306.22">
            <text:p>16.306,22 €</text:p>
          </table:table-cell>
          <table:table-cell table:style-name="ce29" table:formula="of:=10976.11*1.025" office:value-type="float" office:value="11250.51">
            <text:p>11.250,51 €</text:p>
          </table:table-cell>
          <table:table-cell table:style-name="ce30" table:formula="of:=([.O147]/12)*2" office:value-type="float" office:value="1875.09">
            <text:p>1.875,09 €</text:p>
          </table:table-cell>
          <table:table-cell table:style-name="ce29" table:formula="of:=[.O147]+[.P147]" office:value-type="float" office:value="13125.6">
            <text:p>13.125,60 €</text:p>
          </table:table-cell>
          <table:table-cell table:style-name="ce29" table:formula="of:=[.N147]+[.Q147]" office:value-type="float" office:value="29431.82">
            <text:p>29.431,82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147]+[.R147]+[.S147]" office:value-type="float" office:value="54986.87">
            <text:p>54.986,87 €</text:p>
          </table:table-cell>
          <table:table-cell table:style-name="ce32" table:formula="of:=(4139.4*0.262)*12" office:value-type="float" office:value="13014.27">
            <text:p>13.014,27 €</text:p>
          </table:table-cell>
          <table:table-cell table:number-columns-repeated="2"/>
          <table:table-cell table:style-name="ce46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9" office:value-type="string">
            <text:p>PF15031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HESAF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8">
            <text:p>8</text:p>
          </table:table-cell>
          <table:table-cell table:style-name="ce23" table:formula="of:=ROUND(21.04*1.025; 2)*12*8+ ROUND(21.04*1.025; 2)*0" office:value-type="currency" office:currency="EUR" office:value="2070.72">
            <text:p>2.070,72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8+ ROUND(20.82*1.025; 2)*0" office:value-type="currency" office:currency="EUR" office:value="341.44">
            <text:p>341,44 €</text:p>
          </table:table-cell>
          <table:table-cell table:style-name="ce29" table:formula="of:=SUM([.F148]+[.H148]+[.I148]+[.J148])" office:value-type="float" office:value="12485.88">
            <text:p>12.485,88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([.L148]/12)*2" office:value-type="float" office:value="949.38">
            <text:p>949,38 €</text:p>
          </table:table-cell>
          <table:table-cell table:style-name="ce23" table:formula="of:=[.L148]+[.M148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29" table:formula="of:=([.O148]/12)*2" office:value-type="float" office:value="777.23">
            <text:p>777,23 €</text:p>
          </table:table-cell>
          <table:table-cell table:style-name="ce29" table:formula="of:=[.O148]+[.P148]" office:value-type="float" office:value="5440.63">
            <text:p>5.440,63 €</text:p>
          </table:table-cell>
          <table:table-cell table:style-name="ce29" table:formula="of:=[.N148]+[.Q148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48]+[.R148]+[.S148]" office:value-type="float" office:value="25946.7">
            <text:p>25.946,70 €</text:p>
          </table:table-cell>
          <table:table-cell table:style-name="ce35" table:formula="of:=([.T148]+[.U148])*0.262" office:value-type="float" office:value="7256.68">
            <text:p>7.256,68 €</text:p>
          </table:table-cell>
          <table:table-cell table:number-columns-repeated="2"/>
          <table:table-cell table:style-name="ce46"/>
          <table:table-cell table:style-name="ce52"/>
          <table:table-cell table:number-columns-repeated="998"/>
        </table:table-row>
        <table:table-row table:style-name="ro5">
          <table:table-cell table:style-name="ce4" table:number-columns-repeated="2"/>
          <table:table-cell table:number-columns-repeated="10"/>
          <table:table-cell table:style-name="ce33"/>
          <table:table-cell table:number-columns-repeated="11"/>
          <table:table-cell table:style-name="ce46"/>
          <table:table-cell table:style-name="ce52"/>
          <table:table-cell table:number-columns-repeated="998"/>
        </table:table-row>
        <table:table-row table:style-name="ro5">
          <table:table-cell table:style-name="ce6" table:number-columns-repeated="2"/>
          <table:table-cell table:style-name="ce14"/>
          <table:table-cell table:style-name="ce20"/>
          <table:table-cell table:style-name="ce21"/>
          <table:table-cell table:style-name="ce25"/>
          <table:table-cell table:style-name="ce21"/>
          <table:table-cell/>
          <table:table-cell table:style-name="ce28" table:number-columns-repeated="15"/>
          <table:table-cell/>
          <table:table-cell table:style-name="ce44"/>
          <table:table-cell table:style-name="ce52"/>
          <table:table-cell table:style-name="ce6"/>
          <table:table-cell/>
          <table:table-cell table:style-name="ce6" table:number-columns-repeated="986"/>
          <table:table-cell table:number-columns-repeated="10"/>
        </table:table-row>
        <table:table-row table:style-name="ro6">
          <table:table-cell table:style-name="ce1" office:value-type="string" table:number-columns-spanned="22" table:number-rows-spanned="1">
            <text:p>PROGRAMA: ADMINISTRACIÓN GENERAL DE COMERCIO, TURISMO Y PEQUEÑAS Y MEDIANAS EMPRESAS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8"/>
          <table:table-cell table:style-name="ce40"/>
          <table:table-cell table:style-name="ce43"/>
          <table:table-cell table:style-name="ce51"/>
          <table:table-cell table:style-name="ce54"/>
          <table:table-cell table:style-name="ce58"/>
          <table:table-cell table:style-name="ce54" table:number-columns-repeated="986"/>
          <table:table-cell table:style-name="ce40" table:number-columns-repeated="9"/>
          <table:table-cell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style-name="ce36"/>
          <table:table-cell table:style-name="ce41"/>
          <table:table-cell table:style-name="ce45"/>
          <table:table-cell table:style-name="ce14"/>
          <table:table-cell table:style-name="ce56"/>
          <table:table-cell table:style-name="ce14" table:number-columns-repeated="986"/>
          <table:table-cell table:style-name="ce36" table:number-columns-repeated="10"/>
          <table:table-cell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9" office:value-type="string">
            <text:p>PF12021</text:p>
          </table:table-cell>
          <table:table-cell table:style-name="ce11" office:value-type="string">
            <text:p>Técnico de Gestión - Responsable de sanciones</text:p>
          </table:table-cell>
          <table:table-cell table:style-name="ce18" office:value-type="string">
            <text:p>MASAD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string">
            <text:p>8*9</text:p>
          </table:table-cell>
          <table:table-cell table:style-name="ce23" table:formula="of:=ROUND(40.83*1.025; 2)*12*8+ ROUND(40.83*1.025; 2)*6" office:value-type="currency" office:currency="EUR" office:value="4268.7">
            <text:p>4.268,7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8+ ROUND(29.77*1.025; 2)*1" office:value-type="currency" office:currency="EUR" office:value="518.67">
            <text:p>518,67 €</text:p>
          </table:table-cell>
          <table:table-cell table:style-name="ce29" table:formula="of:=SUM([.F153]+[.H153]+[.I153]+[.J153])" office:value-type="float" office:value="20304.77">
            <text:p>20.304,77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153]/12*2" office:value-type="float" office:value="1678.94">
            <text:p>1.678,94 €</text:p>
          </table:table-cell>
          <table:table-cell table:style-name="ce23" table:formula="of:=[.L153]+[.M153]" office:value-type="currency" office:currency="EUR" office:value="11752.58">
            <text:p>11.752,58 €</text:p>
          </table:table-cell>
          <table:table-cell table:style-name="ce29" table:formula="of:=19705.23*1.025" office:value-type="float" office:value="20197.86">
            <text:p>20.197,86 €</text:p>
          </table:table-cell>
          <table:table-cell table:style-name="ce30" table:formula="of:=([.O153]/12)*2" office:value-type="float" office:value="3366.31">
            <text:p>3.366,31 €</text:p>
          </table:table-cell>
          <table:table-cell table:style-name="ce29" table:formula="of:=[.O153]+[.P153]" office:value-type="float" office:value="23564.17">
            <text:p>23.564,17 €</text:p>
          </table:table-cell>
          <table:table-cell table:style-name="ce29" table:formula="of:=[.N153]+[.Q153]" office:value-type="float" office:value="35316.75">
            <text:p>35.316,75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153]+[.R153]+[.S153]" office:value-type="float" office:value="57644.17">
            <text:p>57.644,17 €</text:p>
          </table:table-cell>
          <table:table-cell table:style-name="ce32" table:formula="of:=(4139.4*0.262)*12" office:value-type="float" office:value="13014.27">
            <text:p>13.014,27 €</text:p>
          </table:table-cell>
          <table:table-cell table:number-columns-repeated="2"/>
          <table:table-cell table:style-name="ce46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9" office:value-type="string">
            <text:p>PF12022</text:p>
          </table:table-cell>
          <table:table-cell table:style-name="ce11" office:value-type="string">
            <text:p>Diplomado Empresariales</text:p>
          </table:table-cell>
          <table:table-cell table:style-name="ce3" office:value-type="string">
            <text:p>BOLLV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float" office:value="9">
            <text:p>9</text:p>
          </table:table-cell>
          <table:table-cell table:style-name="ce23" table:formula="of:=ROUND(40.83*1.025; 2)*12*9+ ROUND(40.83*1.025; 2)*0" office:value-type="currency" office:currency="EUR" office:value="4519.8">
            <text:p>4.519,8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9+ ROUND(29.77*1.025; 2)*0" office:value-type="currency" office:currency="EUR" office:value="549.18">
            <text:p>549,18 €</text:p>
          </table:table-cell>
          <table:table-cell table:style-name="ce29" table:formula="of:=SUM([.F154]+[.H154]+[.I154]+[.J154])" office:value-type="float" office:value="20586.38">
            <text:p>20.586,38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([.L154]/12*2)" office:value-type="float" office:value="1678.94">
            <text:p>1.678,94 €</text:p>
          </table:table-cell>
          <table:table-cell table:style-name="ce23" table:formula="of:=[.L154]+[.M154]" office:value-type="currency" office:currency="EUR" office:value="11752.58">
            <text:p>11.752,58 €</text:p>
          </table:table-cell>
          <table:table-cell table:style-name="ce29" table:formula="of:=9249.34*1.025" office:value-type="float" office:value="9480.57">
            <text:p>9.480,57 €</text:p>
          </table:table-cell>
          <table:table-cell table:style-name="ce30" table:formula="of:=([.O154]/12)*2" office:value-type="float" office:value="1580.1">
            <text:p>1.580,10 €</text:p>
          </table:table-cell>
          <table:table-cell table:style-name="ce29" table:formula="of:=[.O154]+[.P154]" office:value-type="float" office:value="11060.67">
            <text:p>11.060,67 €</text:p>
          </table:table-cell>
          <table:table-cell table:style-name="ce29" table:formula="of:=[.N154]+[.Q154]" office:value-type="float" office:value="22813.25">
            <text:p>22.813,25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154]+[.R154]+[.S154]" office:value-type="float" office:value="45422.28">
            <text:p>45.422,28 €</text:p>
          </table:table-cell>
          <table:table-cell table:style-name="ce29" table:formula="of:=([.T154]+[.U154])*0.262" office:value-type="float" office:value="12626.83">
            <text:p>12.626,83 €</text:p>
          </table:table-cell>
          <table:table-cell table:number-columns-repeated="2"/>
          <table:table-cell table:style-name="ce44"/>
          <table:table-cell table:style-name="ce21" table:number-columns-repeated="2"/>
          <table:table-cell/>
          <table:table-cell table:style-name="ce21" table:number-columns-repeated="986"/>
          <table:table-cell table:number-columns-repeated="10"/>
        </table:table-row>
        <table:table-row table:style-name="ro4">
          <table:table-cell table:style-name="ce3" office:value-type="float" office:value="3">
            <text:p>3</text:p>
          </table:table-cell>
          <table:table-cell table:style-name="ce9" office:value-type="string">
            <text:p>PF12015</text:p>
          </table:table-cell>
          <table:table-cell table:style-name="ce11" office:value-type="string">
            <text:p>Ingeniero Técnico-Indust.</text:p>
          </table:table-cell>
          <table:table-cell table:style-name="ce18" office:value-type="string">
            <text:p>VACANTE – CABEA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float" office:value="3">
            <text:p>3</text:p>
          </table:table-cell>
          <table:table-cell table:style-name="ce23" table:formula="of:=ROUND(40.83*1.025; 2)*12*3+ ROUND(40.83*1.025; 2)*0" office:value-type="currency" office:currency="EUR" office:value="1506.6">
            <text:p>1.506,6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3+ ROUND(29.77*1.025; 2)*0" office:value-type="currency" office:currency="EUR" office:value="183.06">
            <text:p>183,06 €</text:p>
          </table:table-cell>
          <table:table-cell table:style-name="ce29" table:formula="of:=SUM([.F155]+[.H155]+[.I155]+[.J155])" office:value-type="float" office:value="17207.06">
            <text:p>17.207,06 €</text:p>
          </table:table-cell>
          <table:table-cell table:style-name="ce23" table:formula="of:=ROUND(5746.73*1.025/14; 2)*12" office:value-type="currency" office:currency="EUR" office:value="5048.88">
            <text:p>5.048,88 €</text:p>
          </table:table-cell>
          <table:table-cell table:style-name="ce29" table:formula="of:=([.L155]/12)*2" office:value-type="float" office:value="841.48">
            <text:p>841,48 €</text:p>
          </table:table-cell>
          <table:table-cell table:style-name="ce23" table:formula="of:=[.L155]+[.M155]" office:value-type="currency" office:currency="EUR" office:value="5890.36">
            <text:p>5.890,36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29" table:formula="of:=([.O155]/12)*2" office:value-type="float" office:value="1566.24">
            <text:p>1.566,24 €</text:p>
          </table:table-cell>
          <table:table-cell table:style-name="ce29" table:formula="of:=[.O155]+[.P155]" office:value-type="float" office:value="10963.65">
            <text:p>10.963,65 €</text:p>
          </table:table-cell>
          <table:table-cell table:style-name="ce29" table:formula="of:=[.N155]+[.Q155]" office:value-type="float" office:value="16854.01">
            <text:p>16.854,01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155]+[.R155]+[.S155]" office:value-type="float" office:value="36083.72">
            <text:p>36.083,72 €</text:p>
          </table:table-cell>
          <table:table-cell table:style-name="ce35" table:formula="of:=([.T155]+[.U155])*0.3185" office:value-type="float" office:value="12375.45">
            <text:p>12.375,45 €</text:p>
          </table:table-cell>
          <table:table-cell table:number-columns-repeated="2"/>
          <table:table-cell table:style-name="ce44"/>
          <table:table-cell table:number-columns-repeated="999"/>
        </table:table-row>
        <table:table-row table:style-name="ro4">
          <table:table-cell table:style-name="ce3" office:value-type="float" office:value="4">
            <text:p>4</text:p>
          </table:table-cell>
          <table:table-cell table:style-name="ce9" office:value-type="string">
            <text:p>PF15026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MEOLA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11">
            <text:p>11</text:p>
          </table:table-cell>
          <table:table-cell table:style-name="ce23" table:formula="of:=ROUND(21.04*1.025; 2)*12*11+ ROUND(21.04*1.025; 2)*0" office:value-type="currency" office:currency="EUR" office:value="2847.24">
            <text:p>2.847,24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1+ ROUND(20.82*1.025; 2)*0" office:value-type="currency" office:currency="EUR" office:value="469.48">
            <text:p>469,48 €</text:p>
          </table:table-cell>
          <table:table-cell table:style-name="ce29" table:formula="of:=SUM([.F156]+[.H156]+[.I156]+[.J156])" office:value-type="float" office:value="13390.44">
            <text:p>13.390,44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56]/12*2" office:value-type="float" office:value="949.38">
            <text:p>949,38 €</text:p>
          </table:table-cell>
          <table:table-cell table:style-name="ce23" table:formula="of:=[.L156]+[.M156]" office:value-type="currency" office:currency="EUR" office:value="6645.66">
            <text:p>6.645,66 €</text:p>
          </table:table-cell>
          <table:table-cell table:style-name="ce32" table:formula="of:=5407.42*1.025" office:value-type="float" office:value="5542.61">
            <text:p>5.542,61 €</text:p>
          </table:table-cell>
          <table:table-cell table:style-name="ce30" table:formula="of:=([.O156]/12)*2" office:value-type="float" office:value="923.77">
            <text:p>923,77 €</text:p>
          </table:table-cell>
          <table:table-cell table:style-name="ce29" table:formula="of:=[.O156]+[.P156]" office:value-type="float" office:value="6466.38">
            <text:p>6.466,38 €</text:p>
          </table:table-cell>
          <table:table-cell table:style-name="ce29" table:formula="of:=[.N156]+[.Q156]" office:value-type="float" office:value="13112.04">
            <text:p>13.112,04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56]+[.R156]+[.S156]" office:value-type="float" office:value="27877.01">
            <text:p>27.877,01 €</text:p>
          </table:table-cell>
          <table:table-cell table:style-name="ce32" table:formula="of:=([.T156]+[.U156])*0.262" office:value-type="float" office:value="7762.43">
            <text:p>7.762,43 €</text:p>
          </table:table-cell>
          <table:table-cell table:number-columns-repeated="2"/>
          <table:table-cell table:style-name="ce46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5">
            <text:p>5</text:p>
          </table:table-cell>
          <table:table-cell table:style-name="ce9" office:value-type="string">
            <text:p>PF15029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RABRN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6*7</text:p>
          </table:table-cell>
          <table:table-cell table:style-name="ce23" table:formula="of:=ROUND(21.04*1.025; 2)*12*6+ ROUND(21.04*1.025; 2)*6" office:value-type="currency" office:currency="EUR" office:value="1682.46">
            <text:p>1.682,46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6+ ROUND(20.82*1.025; 2)*1" office:value-type="currency" office:currency="EUR" office:value="277.42">
            <text:p>277,42 €</text:p>
          </table:table-cell>
          <table:table-cell table:style-name="ce29" table:formula="of:=SUM([.F157]+[.H157]+[.I157]+[.J157])" office:value-type="float" office:value="12033.6">
            <text:p>12.033,60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([.L157]/12)*2" office:value-type="float" office:value="949.38">
            <text:p>949,38 €</text:p>
          </table:table-cell>
          <table:table-cell table:style-name="ce23" table:formula="of:=[.L157]+[.M157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157]/12)*2" office:value-type="float" office:value="777.23">
            <text:p>777,23 €</text:p>
          </table:table-cell>
          <table:table-cell table:style-name="ce29" table:formula="of:=[.O157]+[.P157]" office:value-type="float" office:value="5440.63">
            <text:p>5.440,63 €</text:p>
          </table:table-cell>
          <table:table-cell table:style-name="ce29" table:formula="of:=[.N157]+[.Q157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57]+[.R157]+[.S157]" office:value-type="float" office:value="25494.42">
            <text:p>25.494,42 €</text:p>
          </table:table-cell>
          <table:table-cell table:style-name="ce29" table:formula="of:=([.T157]+[.U157])*0.262" office:value-type="float" office:value="7138.19">
            <text:p>7.138,19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6">
            <text:p>6</text:p>
          </table:table-cell>
          <table:table-cell table:style-name="ce9" office:value-type="string">
            <text:p>PF15028</text:p>
          </table:table-cell>
          <table:table-cell table:style-name="ce11" office:value-type="string">
            <text:p>Auxiliar Administrativo</text:p>
          </table:table-cell>
          <table:table-cell table:style-name="ce18" office:value-type="string">
            <text:p>RIBEF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9*10</text:p>
          </table:table-cell>
          <table:table-cell table:style-name="ce23" table:formula="of:=ROUND(21.04*1.025; 2)*12*9+ ROUND(21.04*1.025; 2)*5" office:value-type="currency" office:currency="EUR" office:value="2437.41">
            <text:p>2.437,41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9+ ROUND(20.82*1.025; 2)*1" office:value-type="currency" office:currency="EUR" office:value="405.46">
            <text:p>405,46 €</text:p>
          </table:table-cell>
          <table:table-cell table:style-name="ce29" table:formula="of:=SUM([.F158]+[.H158]+[.I158]+[.J158])" office:value-type="float" office:value="12916.59">
            <text:p>12.916,59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58]/12*2" office:value-type="float" office:value="949.38">
            <text:p>949,38 €</text:p>
          </table:table-cell>
          <table:table-cell table:style-name="ce23" table:formula="of:=[.L158]+[.M158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158]/12)*2" office:value-type="float" office:value="777.23">
            <text:p>777,23 €</text:p>
          </table:table-cell>
          <table:table-cell table:style-name="ce29" table:formula="of:=[.O158]+[.P158]" office:value-type="float" office:value="5440.63">
            <text:p>5.440,63 €</text:p>
          </table:table-cell>
          <table:table-cell table:style-name="ce29" table:formula="of:=[.N158]+[.Q158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58]+[.R158]+[.S158]" office:value-type="float" office:value="26377.41">
            <text:p>26.377,41 €</text:p>
          </table:table-cell>
          <table:table-cell table:style-name="ce29" table:formula="of:=([.T158]+[.U158])*0.262" office:value-type="float" office:value="7369.53">
            <text:p>7.369,53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7">
            <text:p>7</text:p>
          </table:table-cell>
          <table:table-cell table:style-name="ce9" office:value-type="string">
            <text:p>PF15023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VACANTE – PESAN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2">
            <text:p>2</text:p>
          </table:table-cell>
          <table:table-cell table:style-name="ce23" table:formula="of:=ROUND(21.04*1.025; 2)*12*2+ ROUND(21.04*1.025; 2)*0" office:value-type="currency" office:currency="EUR" office:value="517.68">
            <text:p>517,6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0" office:value-type="currency" office:currency="EUR" office:value="85.36">
            <text:p>85,36 €</text:p>
          </table:table-cell>
          <table:table-cell table:style-name="ce29" table:formula="of:=SUM([.F159]+[.H159]+[.I159]+[.J159])" office:value-type="float" office:value="10676.76">
            <text:p>10.676,7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([.L159]/12*2)" office:value-type="float" office:value="949.38">
            <text:p>949,38 €</text:p>
          </table:table-cell>
          <table:table-cell table:style-name="ce23" table:formula="of:=[.L159]+[.M159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159]/12)*2" office:value-type="float" office:value="777.23">
            <text:p>777,23 €</text:p>
          </table:table-cell>
          <table:table-cell table:style-name="ce29" table:formula="of:=[.O159]+[.P159]" office:value-type="float" office:value="5440.63">
            <text:p>5.440,63 €</text:p>
          </table:table-cell>
          <table:table-cell table:style-name="ce29" table:formula="of:=[.N159]+[.Q159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59]+[.R159]+[.S159]" office:value-type="float" office:value="24137.58">
            <text:p>24.137,58 €</text:p>
          </table:table-cell>
          <table:table-cell table:style-name="ce35" table:formula="of:=([.T159]+[.U159])*0.317" office:value-type="float" office:value="8206.54">
            <text:p>8.206,54 €</text:p>
          </table:table-cell>
          <table:table-cell table:number-columns-repeated="2"/>
          <table:table-cell table:style-name="ce44"/>
          <table:table-cell table:style-name="ce21" table:number-columns-repeated="2"/>
          <table:table-cell/>
          <table:table-cell table:style-name="ce21" table:number-columns-repeated="986"/>
          <table:table-cell table:number-columns-repeated="10"/>
        </table:table-row>
        <table:table-row table:style-name="ro5">
          <table:table-cell table:number-columns-repeated="24"/>
          <table:table-cell table:style-name="ce44"/>
          <table:table-cell table:number-columns-repeated="999"/>
        </table:table-row>
        <table:table-row table:style-name="ro5">
          <table:table-cell table:number-columns-repeated="24"/>
          <table:table-cell table:style-name="ce46"/>
          <table:table-cell table:style-name="ce52"/>
          <table:table-cell table:number-columns-repeated="998"/>
        </table:table-row>
        <table:table-row table:style-name="ro6">
          <table:table-cell table:style-name="ce1" office:value-type="string" table:number-columns-spanned="22" table:number-rows-spanned="1">
            <text:p>PROGRAMA: ADMINISTRACIÓN GENERAL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8"/>
          <table:table-cell table:style-name="ce40"/>
          <table:table-cell table:style-name="ce43"/>
          <table:table-cell table:style-name="ce51"/>
          <table:table-cell table:style-name="ce54"/>
          <table:table-cell table:style-name="ce58"/>
          <table:table-cell table:style-name="ce54" table:number-columns-repeated="986"/>
          <table:table-cell table:style-name="ce40" table:number-columns-repeated="9"/>
          <table:table-cell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style-name="ce36"/>
          <table:table-cell table:style-name="ce41"/>
          <table:table-cell table:style-name="ce45"/>
          <table:table-cell table:style-name="ce14"/>
          <table:table-cell table:style-name="ce56"/>
          <table:table-cell table:style-name="ce14" table:number-columns-repeated="986"/>
          <table:table-cell table:style-name="ce36" table:number-columns-repeated="10"/>
          <table:table-cell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F11001</text:p>
          </table:table-cell>
          <table:table-cell table:style-name="ce11" office:value-type="string">
            <text:p>Secretario</text:p>
          </table:table-cell>
          <table:table-cell table:style-name="ce3" office:value-type="string">
            <text:p>VACANTE - CHCAD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float" office:value="0">
            <text:p>0</text:p>
          </table:table-cell>
          <table:table-cell table:style-name="ce23" table:formula="of:=ROUND(50.07*1.025; 2)*12*0+ ROUND(50.07*1.025; 2)*0" office:value-type="currency" office:currency="EUR" office:value="0">
            <text:p>0,00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0+ ROUND(30.91*1.025; 2)*0" office:value-type="currency" office:currency="EUR" office:value="0">
            <text:p>0,00 €</text:p>
          </table:table-cell>
          <table:table-cell table:style-name="ce29" table:formula="of:=SUM([.F164]+[.H164]+[.I164]+[.J164])" office:value-type="float" office:value="17646.46">
            <text:p>17.646,4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(([.L164]/12)*2)" office:value-type="float" office:value="2329.46">
            <text:p>2.329,46 €</text:p>
          </table:table-cell>
          <table:table-cell table:style-name="ce23" table:formula="of:=[.L164]+[.M164]" office:value-type="currency" office:currency="EUR" office:value="16306.22">
            <text:p>16.306,22 €</text:p>
          </table:table-cell>
          <table:table-cell table:style-name="ce29" table:formula="of:=29895.66*1.025" office:value-type="float" office:value="30643.05">
            <text:p>30.643,05 €</text:p>
          </table:table-cell>
          <table:table-cell table:style-name="ce29" table:formula="of:=([.O164]/12)*2" office:value-type="float" office:value="5107.18">
            <text:p>5.107,18 €</text:p>
          </table:table-cell>
          <table:table-cell table:style-name="ce29" table:formula="of:=[.O164]+[.P164]" office:value-type="float" office:value="35750.23">
            <text:p>35.750,23 €</text:p>
          </table:table-cell>
          <table:table-cell table:style-name="ce29" table:formula="of:=[.N164]+[.Q164]" office:value-type="float" office:value="52056.45">
            <text:p>52.056,45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164]+[.R164]+[.S164]" office:value-type="float" office:value="72177.9">
            <text:p>72.177,90 €</text:p>
          </table:table-cell>
          <table:table-cell table:style-name="ce32" table:formula="of:=(4139.4*0.317)*12" office:value-type="float" office:value="15746.28">
            <text:p>15.746,28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9" office:value-type="string">
            <text:p>PF11002</text:p>
          </table:table-cell>
          <table:table-cell table:style-name="ce11" office:value-type="string">
            <text:p>Técnico Superior – Coordinador Áreas</text:p>
          </table:table-cell>
          <table:table-cell table:style-name="ce3" office:value-type="string">
            <text:p>ALLES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float" office:value="10">
            <text:p>10</text:p>
          </table:table-cell>
          <table:table-cell table:style-name="ce23" table:formula="of:=ROUND(50.07*1.025; 2)*12*10+ ROUND(50.07*1.025; 2)*0" office:value-type="currency" office:currency="EUR" office:value="6158.4">
            <text:p>6.158,40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10+ ROUND(30.91*1.025; 2)*0" office:value-type="currency" office:currency="EUR" office:value="633.6">
            <text:p>633,60 €</text:p>
          </table:table-cell>
          <table:table-cell table:style-name="ce29" table:formula="of:=SUM([.F165]+[.H165]+[.I165]+[.J165])" office:value-type="float" office:value="24438.46">
            <text:p>24.438,4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([.L165]/12*2)" office:value-type="float" office:value="2329.46">
            <text:p>2.329,46 €</text:p>
          </table:table-cell>
          <table:table-cell table:style-name="ce23" table:formula="of:=[.L165]+[.M165]" office:value-type="currency" office:currency="EUR" office:value="16306.22">
            <text:p>16.306,22 €</text:p>
          </table:table-cell>
          <table:table-cell table:style-name="ce29" table:formula="of:=29895.66*1.025" office:value-type="float" office:value="30643.05">
            <text:p>30.643,05 €</text:p>
          </table:table-cell>
          <table:table-cell table:style-name="ce29" table:formula="of:=([.O165]/12)*2" office:value-type="float" office:value="5107.18">
            <text:p>5.107,18 €</text:p>
          </table:table-cell>
          <table:table-cell table:style-name="ce29" table:formula="of:=[.O165]+[.P165]" office:value-type="float" office:value="35750.23">
            <text:p>35.750,23 €</text:p>
          </table:table-cell>
          <table:table-cell table:style-name="ce29" table:formula="of:=[.N165]+[.Q165]" office:value-type="float" office:value="52056.45">
            <text:p>52.056,45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165]+[.R165]+[.S165]" office:value-type="float" office:value="78969.9">
            <text:p>78.969,90 €</text:p>
          </table:table-cell>
          <table:table-cell table:style-name="ce32" table:formula="of:=(4139.4*0.262)*12" office:value-type="float" office:value="13014.27">
            <text:p>13.014,27 €</text:p>
          </table:table-cell>
          <table:table-cell table:number-columns-repeated="2"/>
          <table:table-cell table:style-name="ce44"/>
          <table:table-cell table:number-columns-repeated="999"/>
        </table:table-row>
        <table:table-row table:style-name="ro8">
          <table:table-cell table:style-name="ce3" office:value-type="float" office:value="3">
            <text:p>3</text:p>
          </table:table-cell>
          <table:table-cell table:style-name="ce9" office:value-type="string">
            <text:p>PF11003</text:p>
          </table:table-cell>
          <table:table-cell table:style-name="ce11" office:value-type="string">
            <text:p>Tco. Admón. General</text:p>
          </table:table-cell>
          <table:table-cell table:style-name="ce3" office:value-type="string">
            <text:p>VACANTE - CHCAD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float" office:value="6">
            <text:p>6</text:p>
          </table:table-cell>
          <table:table-cell table:style-name="ce23" table:formula="of:=ROUND(50.07*1.025; 2)*12*4+ ROUND(50.07*1.025; 2)*0+ROUND(21.04*1.025; 2)*12*2" office:value-type="currency" office:currency="EUR" office:value="2981.04">
            <text:p>2.981,04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4+ ROUND(30.91*1.025; 2)*0+ROUND(20.82*1.025; 2)*2*2" office:value-type="currency" office:currency="EUR" office:value="338.8">
            <text:p>338,80 €</text:p>
          </table:table-cell>
          <table:table-cell table:style-name="ce29" table:formula="of:=SUM([.F166]+[.H166]+[.I166]+[.J166])" office:value-type="float" office:value="20966.3">
            <text:p>20.966,30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([.L166]/12*2)" office:value-type="float" office:value="2329.46">
            <text:p>2.329,46 €</text:p>
          </table:table-cell>
          <table:table-cell table:style-name="ce23" table:formula="of:=[.L166]+[.M166]" office:value-type="currency" office:currency="EUR" office:value="16306.22">
            <text:p>16.306,22 €</text:p>
          </table:table-cell>
          <table:table-cell table:style-name="ce29" table:formula="of:=10976.11*1.025" office:value-type="float" office:value="11250.51">
            <text:p>11.250,51 €</text:p>
          </table:table-cell>
          <table:table-cell table:style-name="ce29" table:formula="of:=([.O166]/12)*2" office:value-type="float" office:value="1875.09">
            <text:p>1.875,09 €</text:p>
          </table:table-cell>
          <table:table-cell table:style-name="ce29" table:formula="of:=[.O166]+[.P166]" office:value-type="float" office:value="13125.6">
            <text:p>13.125,60 €</text:p>
          </table:table-cell>
          <table:table-cell table:style-name="ce29" table:formula="of:=[.N166]+[.Q166]" office:value-type="float" office:value="29431.82">
            <text:p>29.431,82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166]+[.R166]+[.S166]" office:value-type="float" office:value="52873.11">
            <text:p>52.873,11 €</text:p>
          </table:table-cell>
          <table:table-cell table:style-name="ce32" table:formula="of:=(4139.4*0.317)*12" office:value-type="float" office:value="15746.28">
            <text:p>15.746,28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9" office:value-type="string">
            <text:p>PF11004</text:p>
          </table:table-cell>
          <table:table-cell table:style-name="ce11" office:value-type="string">
            <text:p>Tco. Admón. General – Jefa Servicio Departamento de Contratacion</text:p>
          </table:table-cell>
          <table:table-cell table:style-name="ce3" office:value-type="string">
            <text:p>VACANTE - HEPEB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float" office:value="4">
            <text:p>4</text:p>
          </table:table-cell>
          <table:table-cell table:style-name="ce23" table:formula="of:=ROUND(50.07*1.025; 2)*12*4+ ROUND(50.07*1.025; 2)*0" office:value-type="currency" office:currency="EUR" office:value="2463.36">
            <text:p>2.463,36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4+ ROUND(30.91*1.025; 2)*0" office:value-type="currency" office:currency="EUR" office:value="253.44">
            <text:p>253,44 €</text:p>
          </table:table-cell>
          <table:table-cell table:style-name="ce29" table:formula="of:=SUM([.F167]+[.H167]+[.I167]+[.J167])" office:value-type="float" office:value="20363.26">
            <text:p>20.363,2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([.L167]/12*2)" office:value-type="float" office:value="2329.46">
            <text:p>2.329,46 €</text:p>
          </table:table-cell>
          <table:table-cell table:style-name="ce23" table:formula="of:=[.L167]+[.M167]" office:value-type="currency" office:currency="EUR" office:value="16306.22">
            <text:p>16.306,22 €</text:p>
          </table:table-cell>
          <table:table-cell table:style-name="ce29" table:formula="of:=19705.23*1.025" office:value-type="float" office:value="20197.86">
            <text:p>20.197,86 €</text:p>
          </table:table-cell>
          <table:table-cell table:style-name="ce29" table:formula="of:=([.O167]/12)*2" office:value-type="float" office:value="3366.31">
            <text:p>3.366,31 €</text:p>
          </table:table-cell>
          <table:table-cell table:style-name="ce29" table:formula="of:=[.O167]+[.P167]" office:value-type="float" office:value="23564.17">
            <text:p>23.564,17 €</text:p>
          </table:table-cell>
          <table:table-cell table:style-name="ce29" table:formula="of:=[.N167]+[.Q167]" office:value-type="float" office:value="39870.39">
            <text:p>39.870,39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167]+[.R167]+[.S167]" office:value-type="float" office:value="62708.64">
            <text:p>62.708,64 €</text:p>
          </table:table-cell>
          <table:table-cell table:style-name="ce32" table:formula="of:=(4139.4*0.317)*12" office:value-type="float" office:value="15746.28">
            <text:p>15.746,28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5">
            <text:p>5</text:p>
          </table:table-cell>
          <table:table-cell table:style-name="ce9" office:value-type="string">
            <text:p>PF11005</text:p>
          </table:table-cell>
          <table:table-cell table:style-name="ce11" office:value-type="string">
            <text:p>Tco. Admón. General </text:p>
          </table:table-cell>
          <table:table-cell table:style-name="ce3" office:value-type="string">
            <text:p>VACANTE – HEDAP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float" office:value="6">
            <text:p>6</text:p>
          </table:table-cell>
          <table:table-cell table:style-name="ce23" table:formula="of:=ROUND(50.07*1.025; 2)*12*6+ ROUND(50.07*1.025; 2)*0" office:value-type="currency" office:currency="EUR" office:value="3695.04">
            <text:p>3.695,04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6+ ROUND(30.91*1.025; 2)*0" office:value-type="currency" office:currency="EUR" office:value="380.16">
            <text:p>380,16 €</text:p>
          </table:table-cell>
          <table:table-cell table:style-name="ce29" table:formula="of:=SUM([.F168]+[.H168]+[.I168]+[.J168])" office:value-type="float" office:value="21721.66">
            <text:p>21.721,6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([.L168]/12*2)" office:value-type="float" office:value="2329.46">
            <text:p>2.329,46 €</text:p>
          </table:table-cell>
          <table:table-cell table:style-name="ce23" table:formula="of:=[.L168]+[.M168]" office:value-type="currency" office:currency="EUR" office:value="16306.22">
            <text:p>16.306,22 €</text:p>
          </table:table-cell>
          <table:table-cell table:style-name="ce29" table:formula="of:=10976.11*1.025" office:value-type="float" office:value="11250.51">
            <text:p>11.250,51 €</text:p>
          </table:table-cell>
          <table:table-cell table:style-name="ce29" table:formula="of:=([.O168]/12)*2" office:value-type="float" office:value="1875.09">
            <text:p>1.875,09 €</text:p>
          </table:table-cell>
          <table:table-cell table:style-name="ce29" table:formula="of:=[.O168]+[.P168]" office:value-type="float" office:value="13125.6">
            <text:p>13.125,60 €</text:p>
          </table:table-cell>
          <table:table-cell table:style-name="ce29" table:formula="of:=[.N168]+[.Q168]" office:value-type="float" office:value="29431.82">
            <text:p>29.431,82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168]+[.R168]+[.S168]" office:value-type="float" office:value="53628.47">
            <text:p>53.628,47 €</text:p>
          </table:table-cell>
          <table:table-cell table:style-name="ce32" table:formula="of:=(4139.4*0.317)*12" office:value-type="float" office:value="15746.28">
            <text:p>15.746,28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6">
            <text:p>6</text:p>
          </table:table-cell>
          <table:table-cell table:style-name="ce9" office:value-type="string">
            <text:p>PF11023</text:p>
          </table:table-cell>
          <table:table-cell table:style-name="ce11" office:value-type="string">
            <text:p>Tco. Admón. General</text:p>
          </table:table-cell>
          <table:table-cell table:style-name="ce3" office:value-type="string">
            <text:p>VACANTE – CAQUH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float" office:value="0">
            <text:p>0</text:p>
          </table:table-cell>
          <table:table-cell table:style-name="ce23" table:formula="of:=ROUND(50.07*1.025; 2)*12*0+ ROUND(50.07*1.025; 2)*0" office:value-type="currency" office:currency="EUR" office:value="0">
            <text:p>0,00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0+ ROUND(30.91*1.025; 2)*0" office:value-type="currency" office:currency="EUR" office:value="0">
            <text:p>0,00 €</text:p>
          </table:table-cell>
          <table:table-cell table:style-name="ce29" table:formula="of:=SUM([.F169]+[.H169]+[.I169]+[.J169])" office:value-type="float" office:value="17646.46">
            <text:p>17.646,4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([.L169]/12*2)" office:value-type="float" office:value="2329.46">
            <text:p>2.329,46 €</text:p>
          </table:table-cell>
          <table:table-cell table:style-name="ce23" table:formula="of:=[.L169]+[.M169]" office:value-type="currency" office:currency="EUR" office:value="16306.22">
            <text:p>16.306,22 €</text:p>
          </table:table-cell>
          <table:table-cell table:style-name="ce29" table:formula="of:=10976.11*1.025" office:value-type="float" office:value="11250.51">
            <text:p>11.250,51 €</text:p>
          </table:table-cell>
          <table:table-cell table:style-name="ce29" table:formula="of:=([.O169]/12)*2" office:value-type="float" office:value="1875.09">
            <text:p>1.875,09 €</text:p>
          </table:table-cell>
          <table:table-cell table:style-name="ce29" table:formula="of:=[.O169]+[.P169]" office:value-type="float" office:value="13125.6">
            <text:p>13.125,60 €</text:p>
          </table:table-cell>
          <table:table-cell table:style-name="ce29" table:formula="of:=[.N169]+[.Q169]" office:value-type="float" office:value="29431.82">
            <text:p>29.431,82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169]+[.R169]+[.S169]" office:value-type="float" office:value="49553.27">
            <text:p>49.553,27 €</text:p>
          </table:table-cell>
          <table:table-cell table:style-name="ce35" table:formula="of:=(4139.4*0.317)*12" office:value-type="float" office:value="15746.28">
            <text:p>15.746,28 €</text:p>
          </table:table-cell>
          <table:table-cell table:number-columns-repeated="2"/>
          <table:table-cell table:style-name="ce46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7">
            <text:p>7</text:p>
          </table:table-cell>
          <table:table-cell table:style-name="ce9" office:value-type="string">
            <text:p>PF11006</text:p>
          </table:table-cell>
          <table:table-cell table:style-name="ce11" office:value-type="string">
            <text:p>Letrado</text:p>
          </table:table-cell>
          <table:table-cell table:style-name="ce3" office:value-type="string">
            <text:p>VACANTE – ALPEA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string">
            <text:p>0*1</text:p>
          </table:table-cell>
          <table:table-cell table:style-name="ce23" table:formula="of:=ROUND(50.07*1.025; 2)*12*0+ ROUND(50.07*1.025; 2)*11" office:value-type="currency" office:currency="EUR" office:value="564.52">
            <text:p>564,52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1+ ROUND(30.91*1.025; 2)*0" office:value-type="currency" office:currency="EUR" office:value="63.36">
            <text:p>63,36 €</text:p>
          </table:table-cell>
          <table:table-cell table:style-name="ce29" table:formula="of:=SUM([.F170]+[.H170]+[.I170]+[.J170])" office:value-type="float" office:value="18274.34">
            <text:p>18.274,34 €</text:p>
          </table:table-cell>
          <table:table-cell table:style-name="ce23" table:formula="of:=ROUND(7220.8*1.025/14; 2)*12" office:value-type="currency" office:currency="EUR" office:value="6344.04">
            <text:p>6.344,04 €</text:p>
          </table:table-cell>
          <table:table-cell table:style-name="ce29" table:formula="of:=([.L170]/12*2)" office:value-type="float" office:value="1057.34">
            <text:p>1.057,34 €</text:p>
          </table:table-cell>
          <table:table-cell table:style-name="ce23" table:formula="of:=[.L170]+[.M170]" office:value-type="currency" office:currency="EUR" office:value="7401.38">
            <text:p>7.401,38 €</text:p>
          </table:table-cell>
          <table:table-cell table:style-name="ce29" table:formula="of:=10976.11*1.025" office:value-type="float" office:value="11250.51">
            <text:p>11.250,51 €</text:p>
          </table:table-cell>
          <table:table-cell table:style-name="ce29" table:formula="of:=([.O170]/12)*2" office:value-type="float" office:value="1875.09">
            <text:p>1.875,09 €</text:p>
          </table:table-cell>
          <table:table-cell table:style-name="ce29" table:formula="of:=[.O170]+[.P170]" office:value-type="float" office:value="13125.6">
            <text:p>13.125,60 €</text:p>
          </table:table-cell>
          <table:table-cell table:style-name="ce29" table:formula="of:=[.N170]+[.Q170]" office:value-type="float" office:value="20526.98">
            <text:p>20.526,98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170]+[.R170]+[.S170]" office:value-type="float" office:value="41276.31">
            <text:p>41.276,31 €</text:p>
          </table:table-cell>
          <table:table-cell table:style-name="ce35" table:formula="of:=([.T170]+[.U170])*0.317" office:value-type="float" office:value="14240.69">
            <text:p>14.240,69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8">
            <text:p>8</text:p>
          </table:table-cell>
          <table:table-cell table:style-name="ce9" office:value-type="string">
            <text:p>PF11007</text:p>
          </table:table-cell>
          <table:table-cell table:style-name="ce11" office:value-type="string">
            <text:p>Letrado <text:s/>– Jefa Servicio Urbanismo</text:p>
          </table:table-cell>
          <table:table-cell table:style-name="ce3" office:value-type="string">
            <text:p>VACANTE – GOMAD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float" office:value="2">
            <text:p>2</text:p>
          </table:table-cell>
          <table:table-cell table:style-name="ce23" table:formula="of:=ROUND(50.07*1.025; 2)*12*2+ ROUND(50.07*1.025; 2)*0" office:value-type="currency" office:currency="EUR" office:value="1231.68">
            <text:p>1.231,68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2+ ROUND(30.91*1.025; 2)*0" office:value-type="currency" office:currency="EUR" office:value="126.72">
            <text:p>126,72 €</text:p>
          </table:table-cell>
          <table:table-cell table:style-name="ce29" table:formula="of:=SUM([.F171]+[.H171]+[.I171]+[.J171])" office:value-type="float" office:value="19004.86">
            <text:p>19.004,8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([.L171]/12*2)" office:value-type="float" office:value="2329.46">
            <text:p>2.329,46 €</text:p>
          </table:table-cell>
          <table:table-cell table:style-name="ce23" table:formula="of:=[.L171]+[.M171]" office:value-type="currency" office:currency="EUR" office:value="16306.22">
            <text:p>16.306,22 €</text:p>
          </table:table-cell>
          <table:table-cell table:style-name="ce29" table:formula="of:=19705.23*1.025" office:value-type="float" office:value="20197.86">
            <text:p>20.197,86 €</text:p>
          </table:table-cell>
          <table:table-cell table:style-name="ce29" table:formula="of:=([.O171]/12)*2" office:value-type="float" office:value="3366.31">
            <text:p>3.366,31 €</text:p>
          </table:table-cell>
          <table:table-cell table:style-name="ce29" table:formula="of:=[.O171]+[.P171]" office:value-type="float" office:value="23564.17">
            <text:p>23.564,17 €</text:p>
          </table:table-cell>
          <table:table-cell table:style-name="ce29" table:formula="of:=[.N171]+[.Q171]" office:value-type="float" office:value="39870.39">
            <text:p>39.870,39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171]+[.R171]+[.S171]" office:value-type="float" office:value="61350.24">
            <text:p>61.350,24 €</text:p>
          </table:table-cell>
          <table:table-cell table:style-name="ce35" table:formula="of:=(4139.4*0.317)*12" office:value-type="float" office:value="15746.28">
            <text:p>15.746,28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9">
            <text:p>9</text:p>
          </table:table-cell>
          <table:table-cell table:style-name="ce9" office:value-type="string">
            <text:p>PF11008</text:p>
          </table:table-cell>
          <table:table-cell table:style-name="ce11" office:value-type="string">
            <office:annotation draw:style-name="gr1" draw:text-style-name="P1" svg:width="2.899cm" svg:height="1.557cm" svg:x="12.083cm" svg:y="95.124cm" draw:caption-point-x="-0.611cm" draw:caption-point-y="3.393cm">
              <dc:date>2023-09-20T00:00:00</dc:date>
              <text:p text:style-name="P1"><text:span text:style-name="T1">Se puso C.E. Jefatura de RR.HH.</text:span></text:p>
            </office:annotation>
            <text:p>Letrado – Jefa de RRHH</text:p>
          </table:table-cell>
          <table:table-cell table:style-name="ce3" office:value-type="string">
            <text:p>VACANTE – PETRL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float" office:value="1">
            <text:p>1</text:p>
          </table:table-cell>
          <table:table-cell table:style-name="ce23" table:formula="of:=ROUND(50.07*1.025; 2)*12*1+ ROUND(50.07*1.025; 2)*0" office:value-type="currency" office:currency="EUR" office:value="615.84">
            <text:p>615,84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1+ ROUND(30.91*1.025; 2)*0" office:value-type="currency" office:currency="EUR" office:value="63.36">
            <text:p>63,36 €</text:p>
          </table:table-cell>
          <table:table-cell table:style-name="ce29" table:formula="of:=SUM([.F172]+[.H172]+[.I172]+[.J172])" office:value-type="float" office:value="18325.66">
            <text:p>18.325,66 €</text:p>
          </table:table-cell>
          <table:table-cell table:style-name="ce23" table:formula="of:=ROUND(7220.8*1.025/14; 2)*12" office:value-type="currency" office:currency="EUR" office:value="6344.04">
            <text:p>6.344,04 €</text:p>
          </table:table-cell>
          <table:table-cell table:style-name="ce29" table:formula="of:=([.L172]/12*2)" office:value-type="float" office:value="1057.34">
            <text:p>1.057,34 €</text:p>
          </table:table-cell>
          <table:table-cell table:style-name="ce23" table:formula="of:=[.L172]+[.M172]" office:value-type="currency" office:currency="EUR" office:value="7401.38">
            <text:p>7.401,38 €</text:p>
          </table:table-cell>
          <table:table-cell table:style-name="ce29" table:formula="of:=10976.11*1.025+(15793.8-10976.11)*1.025" office:value-type="float" office:value="16188.65">
            <text:p>16.188,65 €</text:p>
          </table:table-cell>
          <table:table-cell table:style-name="ce29" table:formula="of:=([.O172]/12)*2" office:value-type="float" office:value="2698.11">
            <text:p>2.698,11 €</text:p>
          </table:table-cell>
          <table:table-cell table:style-name="ce29" table:formula="of:=[.O172]+[.P172]" office:value-type="float" office:value="18886.76">
            <text:p>18.886,76 €</text:p>
          </table:table-cell>
          <table:table-cell table:style-name="ce29" table:formula="of:=[.N172]+[.Q172]" office:value-type="float" office:value="26288.14">
            <text:p>26.288,14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172]+[.R172]+[.S172]" office:value-type="float" office:value="47088.79">
            <text:p>47.088,79 €</text:p>
          </table:table-cell>
          <table:table-cell table:style-name="ce35" table:formula="of:=([.T172]+[.U172])*0.317" office:value-type="float" office:value="16083.25">
            <text:p>16.083,25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10">
            <text:p>10</text:p>
          </table:table-cell>
          <table:table-cell table:style-name="ce9" office:value-type="string">
            <text:p>PF11009</text:p>
          </table:table-cell>
          <table:table-cell table:style-name="ce11" office:value-type="string">
            <text:p>Letrado <text:s/>(Resp. Asesoría Jurídica)</text:p>
          </table:table-cell>
          <table:table-cell table:style-name="ce3" office:value-type="string">
            <text:p>VACANTE – DIALA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float" office:value="1">
            <text:p>1</text:p>
          </table:table-cell>
          <table:table-cell table:style-name="ce23" table:formula="of:=ROUND(50.07*1.025; 2)*12*1+ ROUND(50.07*1.025; 2)*0" office:value-type="currency" office:currency="EUR" office:value="615.84">
            <text:p>615,84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1+ ROUND(30.91*1.025; 2)*0" office:value-type="currency" office:currency="EUR" office:value="63.36">
            <text:p>63,36 €</text:p>
          </table:table-cell>
          <table:table-cell table:style-name="ce29" table:formula="of:=SUM([.F173]+[.H173]+[.I173]+[.J173])" office:value-type="float" office:value="18325.66">
            <text:p>18.325,66 €</text:p>
          </table:table-cell>
          <table:table-cell table:style-name="ce23" table:formula="of:=ROUND(7220.8*1.025/14; 2)*12" office:value-type="currency" office:currency="EUR" office:value="6344.04">
            <text:p>6.344,04 €</text:p>
          </table:table-cell>
          <table:table-cell table:style-name="ce29" table:formula="of:=([.L173]/12*2)" office:value-type="float" office:value="1057.34">
            <text:p>1.057,34 €</text:p>
          </table:table-cell>
          <table:table-cell table:style-name="ce23" table:formula="of:=[.L173]+[.M173]" office:value-type="currency" office:currency="EUR" office:value="7401.38">
            <text:p>7.401,38 €</text:p>
          </table:table-cell>
          <table:table-cell table:style-name="ce29" table:formula="of:=15793.8*1.025" office:value-type="float" office:value="16188.65">
            <text:p>16.188,65 €</text:p>
          </table:table-cell>
          <table:table-cell table:style-name="ce29" table:formula="of:=([.O173]/12)*2" office:value-type="float" office:value="2698.11">
            <text:p>2.698,11 €</text:p>
          </table:table-cell>
          <table:table-cell table:style-name="ce29" table:formula="of:=[.O173]+[.P173]" office:value-type="float" office:value="18886.76">
            <text:p>18.886,76 €</text:p>
          </table:table-cell>
          <table:table-cell table:style-name="ce29" table:formula="of:=[.N173]+[.Q173]" office:value-type="float" office:value="26288.14">
            <text:p>26.288,14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173]+[.R173]+[.S173]" office:value-type="float" office:value="47088.79">
            <text:p>47.088,79 €</text:p>
          </table:table-cell>
          <table:table-cell table:style-name="ce35" table:formula="of:=([.T173]+[.U173])*0.317" office:value-type="float" office:value="16083.25">
            <text:p>16.083,25 €</text:p>
          </table:table-cell>
          <table:table-cell table:number-columns-repeated="2"/>
          <table:table-cell table:style-name="ce44" table:formula="of:=[.T173]+[.U173]+[.V173]" office:value-type="float" office:value="66819.04">
            <text:p>66.819,04</text:p>
          </table:table-cell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11">
            <text:p>11</text:p>
          </table:table-cell>
          <table:table-cell table:style-name="ce9" office:value-type="string">
            <text:p>PF11025</text:p>
          </table:table-cell>
          <table:table-cell table:style-name="ce11" office:value-type="string">
            <text:p>Letrado</text:p>
          </table:table-cell>
          <table:table-cell table:style-name="ce3" office:value-type="string">
            <text:p>VACANTE – ROGAI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string">
            <text:p>0*1</text:p>
          </table:table-cell>
          <table:table-cell table:style-name="ce23" table:formula="of:=ROUND(50.07*1.025; 2)*12*0+ ROUND(50.07*1.025; 2)*10" office:value-type="currency" office:currency="EUR" office:value="513.2">
            <text:p>513,20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1+ ROUND(30.91*1.025; 2)*0" office:value-type="currency" office:currency="EUR" office:value="63.36">
            <text:p>63,36 €</text:p>
          </table:table-cell>
          <table:table-cell table:style-name="ce29" table:formula="of:=SUM([.F174]+[.H174]+[.I174]+[.J174])" office:value-type="float" office:value="18223.02">
            <text:p>18.223,02 €</text:p>
          </table:table-cell>
          <table:table-cell table:style-name="ce23" table:formula="of:=ROUND(7220.8*1.025/14; 2)*12" office:value-type="currency" office:currency="EUR" office:value="6344.04">
            <text:p>6.344,04 €</text:p>
          </table:table-cell>
          <table:table-cell table:style-name="ce29" table:formula="of:=([.L174]/12*2)" office:value-type="float" office:value="1057.34">
            <text:p>1.057,34 €</text:p>
          </table:table-cell>
          <table:table-cell table:style-name="ce23" table:formula="of:=[.L174]+[.M174]" office:value-type="currency" office:currency="EUR" office:value="7401.38">
            <text:p>7.401,38 €</text:p>
          </table:table-cell>
          <table:table-cell table:style-name="ce29" table:formula="of:=10976.11*1.025" office:value-type="float" office:value="11250.51">
            <text:p>11.250,51 €</text:p>
          </table:table-cell>
          <table:table-cell table:style-name="ce29" table:formula="of:=([.O174]/12)*2" office:value-type="float" office:value="1875.09">
            <text:p>1.875,09 €</text:p>
          </table:table-cell>
          <table:table-cell table:style-name="ce29" table:formula="of:=[.O174]+[.P174]" office:value-type="float" office:value="13125.6">
            <text:p>13.125,60 €</text:p>
          </table:table-cell>
          <table:table-cell table:style-name="ce29" table:formula="of:=[.N174]+[.Q174]" office:value-type="float" office:value="20526.98">
            <text:p>20.526,98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174]+[.R174]+[.S174]" office:value-type="float" office:value="41224.99">
            <text:p>41.224,99 €</text:p>
          </table:table-cell>
          <table:table-cell table:style-name="ce35" table:formula="of:=([.T174]+[.U174])*0.317" office:value-type="float" office:value="14224.42">
            <text:p>14.224,42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3">
          <table:table-cell table:style-name="ce3" office:value-type="float" office:value="12">
            <text:p>12</text:p>
          </table:table-cell>
          <table:table-cell table:style-name="ce9" office:value-type="string">
            <text:p>PF11010</text:p>
          </table:table-cell>
          <table:table-cell table:style-name="ce11" office:value-type="string">
            <text:p>Tco. Licenc. Informática – Responsable Informática</text:p>
          </table:table-cell>
          <table:table-cell table:style-name="ce3" office:value-type="string">
            <text:p>BEFEN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float" office:value="9">
            <text:p>9</text:p>
          </table:table-cell>
          <table:table-cell table:style-name="ce23" table:formula="of:=ROUND(50.07*1.025; 2)*12*9+ ROUND(50.07*1.025; 2)*0" office:value-type="currency" office:currency="EUR" office:value="5542.56">
            <text:p>5.542,56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9+ ROUND(30.91*1.025; 2)*0" office:value-type="currency" office:currency="EUR" office:value="570.24">
            <text:p>570,24 €</text:p>
          </table:table-cell>
          <table:table-cell table:style-name="ce29" table:formula="of:=SUM([.F175]+[.H175]+[.I175]+[.J175])" office:value-type="float" office:value="23759.26">
            <text:p>23.759,2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([.L175]/12*2)" office:value-type="float" office:value="2329.46">
            <text:p>2.329,46 €</text:p>
          </table:table-cell>
          <table:table-cell table:style-name="ce23" table:formula="of:=[.L175]+[.M175]" office:value-type="currency" office:currency="EUR" office:value="16306.22">
            <text:p>16.306,22 €</text:p>
          </table:table-cell>
          <table:table-cell table:style-name="ce29" table:formula="of:=15902.4*1.025" office:value-type="float" office:value="16299.96">
            <text:p>16.299,96 €</text:p>
          </table:table-cell>
          <table:table-cell table:style-name="ce29" table:formula="of:=([.O175]/12)*2" office:value-type="float" office:value="2716.66">
            <text:p>2.716,66 €</text:p>
          </table:table-cell>
          <table:table-cell table:style-name="ce29" table:formula="of:=[.O175]+[.P175]" office:value-type="float" office:value="19016.62">
            <text:p>19.016,62 €</text:p>
          </table:table-cell>
          <table:table-cell table:style-name="ce29" table:formula="of:=[.N175]+[.Q175]" office:value-type="float" office:value="35322.84">
            <text:p>35.322,84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175]+[.R175]+[.S175]" office:value-type="float" office:value="61557.09">
            <text:p>61.557,09 €</text:p>
          </table:table-cell>
          <table:table-cell table:style-name="ce32" table:formula="of:=(4139.4*0.262)*12" office:value-type="float" office:value="13014.27">
            <text:p>13.014,27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13">
            <text:p>13</text:p>
          </table:table-cell>
          <table:table-cell table:style-name="ce9" office:value-type="string">
            <text:p>PF12001</text:p>
          </table:table-cell>
          <table:table-cell table:style-name="ce11" office:value-type="string">
            <text:p>Graduado Social</text:p>
          </table:table-cell>
          <table:table-cell table:style-name="ce3" office:value-type="string">
            <text:p>VACANTE – SAMOD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string">
            <text:p>0*1</text:p>
          </table:table-cell>
          <table:table-cell table:style-name="ce23" table:formula="of:=ROUND(40.83*1.025; 2)*12*0+ ROUND(40.83*1.025; 2)*7" office:value-type="currency" office:currency="EUR" office:value="292.95">
            <text:p>292,95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0+ ROUND(29.77*1.025; 2)*1" office:value-type="currency" office:currency="EUR" office:value="30.51">
            <text:p>30,51 €</text:p>
          </table:table-cell>
          <table:table-cell table:style-name="ce29" table:formula="of:=SUM([.F176]+[.H176]+[.I176]+[.J176])" office:value-type="float" office:value="15840.86">
            <text:p>15.840,86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([.L176]/12*2)" office:value-type="float" office:value="1678.94">
            <text:p>1.678,94 €</text:p>
          </table:table-cell>
          <table:table-cell table:style-name="ce23" table:formula="of:=[.L176]+[.M176]" office:value-type="currency" office:currency="EUR" office:value="11752.58">
            <text:p>11.752,58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29" table:formula="of:=([.O176]/12)*2" office:value-type="float" office:value="1566.24">
            <text:p>1.566,24 €</text:p>
          </table:table-cell>
          <table:table-cell table:style-name="ce29" table:formula="of:=[.O176]+[.P176]" office:value-type="float" office:value="10963.65">
            <text:p>10.963,65 €</text:p>
          </table:table-cell>
          <table:table-cell table:style-name="ce29" table:formula="of:=[.N176]+[.Q176]" office:value-type="float" office:value="22716.23">
            <text:p>22.716,23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176]+[.R176]+[.S176]" office:value-type="float" office:value="40579.74">
            <text:p>40.579,74 €</text:p>
          </table:table-cell>
          <table:table-cell table:style-name="ce35" table:formula="of:=([.T176]+[.U176])*0.317" office:value-type="float" office:value="13742.41">
            <text:p>13.742,41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14">
            <text:p>14</text:p>
          </table:table-cell>
          <table:table-cell table:style-name="ce9" office:value-type="string">
            <text:p>PF12002</text:p>
          </table:table-cell>
          <table:table-cell table:style-name="ce11" office:value-type="string">
            <text:p>Graduado Social</text:p>
          </table:table-cell>
          <table:table-cell table:style-name="ce3" office:value-type="string">
            <text:p>SUGAG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float" office:value="10">
            <text:p>10</text:p>
          </table:table-cell>
          <table:table-cell table:style-name="ce23" table:formula="of:=ROUND(40.83*1.025; 2)*12*7+ ROUND(40.83*1.025; 2)*0+ROUND(21.04*1.025; 2)*12*3" office:value-type="currency" office:currency="EUR" office:value="4291.92">
            <text:p>4.291,92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7+ ROUND(29.77*1.025; 2)*0+ROUND(20.82*1.025; 2)*2*3" office:value-type="currency" office:currency="EUR" office:value="555.18">
            <text:p>555,18 €</text:p>
          </table:table-cell>
          <table:table-cell table:style-name="ce29" table:formula="of:=SUM([.F177]+[.H177]+[.I177]+[.J177])" office:value-type="float" office:value="20364.5">
            <text:p>20.364,50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([.L177]/12*2)" office:value-type="float" office:value="1678.94">
            <text:p>1.678,94 €</text:p>
          </table:table-cell>
          <table:table-cell table:style-name="ce23" table:formula="of:=[.L177]+[.M177]" office:value-type="currency" office:currency="EUR" office:value="11752.58">
            <text:p>11.752,58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29" table:formula="of:=([.O177]/12)*2" office:value-type="float" office:value="1566.24">
            <text:p>1.566,24 €</text:p>
          </table:table-cell>
          <table:table-cell table:style-name="ce29" table:formula="of:=[.O177]+[.P177]" office:value-type="float" office:value="10963.65">
            <text:p>10.963,65 €</text:p>
          </table:table-cell>
          <table:table-cell table:style-name="ce29" table:formula="of:=[.N177]+[.Q177]" office:value-type="float" office:value="22716.23">
            <text:p>22.716,23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177]+[.R177]+[.S177]" office:value-type="float" office:value="45103.38">
            <text:p>45.103,38 €</text:p>
          </table:table-cell>
          <table:table-cell table:style-name="ce35" table:formula="of:=([.T177]+[.U177])*0.262" office:value-type="float" office:value="12543.27">
            <text:p>12.543,27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15">
            <text:p>15</text:p>
          </table:table-cell>
          <table:table-cell table:style-name="ce9" office:value-type="string">
            <text:p>PF12003</text:p>
          </table:table-cell>
          <table:table-cell table:style-name="ce13" office:value-type="string">
            <office:annotation draw:style-name="gr1" draw:text-style-name="P1" svg:width="2.899cm" svg:height="1.557cm" svg:x="12.083cm" svg:y="98.56cm" draw:caption-point-x="-0.611cm" draw:caption-point-y="3.387cm">
              <dc:date>2023-09-20T00:00:00</dc:date>
              <text:p text:style-name="P1"><text:span text:style-name="T1">Se quitó C.E. Jefatura RRHH</text:span></text:p>
            </office:annotation>
            <text:p>Técnico de Gestión </text:p>
          </table:table-cell>
          <table:table-cell table:style-name="ce19" office:value-type="string">
            <text:p>ALALJ</text:p>
          </table:table-cell>
          <table:table-cell table:style-name="ce19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19" office:value-type="float" office:value="7">
            <text:p>7</text:p>
          </table:table-cell>
          <table:table-cell table:style-name="ce23" table:formula="of:=ROUND(40.83*1.025; 2)*12*3+ ROUND(40.83*1.025; 2)*0+ROUND(21.04*1.025; 2)*12*4" office:value-type="currency" office:currency="EUR" office:value="2541.96">
            <text:p>2.541,96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3+ ROUND(29.77*1.025; 2)*0+ROUND(20.82*1.025; 2)*2*4" office:value-type="currency" office:currency="EUR" office:value="353.78">
            <text:p>353,78 €</text:p>
          </table:table-cell>
          <table:table-cell table:style-name="ce29" table:formula="of:=SUM([.F178]+[.H178]+[.I178]+[.J178])" office:value-type="float" office:value="18413.14">
            <text:p>18.413,14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31" table:formula="of:=([.L178]/12*2)" office:value-type="float" office:value="1678.94">
            <text:p>1.678,94 €</text:p>
          </table:table-cell>
          <table:table-cell table:style-name="ce23" table:formula="of:=[.L178]+[.M178]" office:value-type="currency" office:currency="EUR" office:value="11752.58">
            <text:p>11.752,58 €</text:p>
          </table:table-cell>
          <table:table-cell table:style-name="ce31" table:formula="of:=12854.7*1.025" office:value-type="float" office:value="13176.07">
            <text:p>13.176,07 €</text:p>
          </table:table-cell>
          <table:table-cell table:style-name="ce31" table:formula="of:=([.O178]/12)*2" office:value-type="float" office:value="2196.01">
            <text:p>2.196,01 €</text:p>
          </table:table-cell>
          <table:table-cell table:style-name="ce31" table:formula="of:=[.O178]+[.P178]" office:value-type="float" office:value="15372.08">
            <text:p>15.372,08 €</text:p>
          </table:table-cell>
          <table:table-cell table:style-name="ce29" table:formula="of:=[.N178]+[.Q178]" office:value-type="float" office:value="27124.66">
            <text:p>27.124,66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31" table:formula="of:=[.K178]+[.R178]+[.S178]" office:value-type="float" office:value="47560.45">
            <text:p>47.560,45 €</text:p>
          </table:table-cell>
          <table:table-cell table:style-name="ce35" table:formula="of:=([.T178]+[.U178])*0.262" office:value-type="float" office:value="13187.03">
            <text:p>13.187,03 €</text:p>
          </table:table-cell>
          <table:table-cell table:style-name="ce37"/>
          <table:table-cell table:style-name="ce42"/>
          <table:table-cell table:style-name="ce47" table:number-columns-repeated="2"/>
          <table:table-cell table:style-name="ce57"/>
          <table:table-cell table:style-name="ce48"/>
          <table:table-cell table:style-name="ce57" table:number-columns-repeated="986"/>
          <table:table-cell table:number-columns-repeated="10"/>
        </table:table-row>
        <table:table-row table:style-name="ro2">
          <table:table-cell table:style-name="ce3" office:value-type="float" office:value="16">
            <text:p>16</text:p>
          </table:table-cell>
          <table:table-cell table:style-name="ce9" office:value-type="string">
            <text:p>PF13001</text:p>
          </table:table-cell>
          <table:table-cell table:style-name="ce11" office:value-type="string">
            <text:p>Técnico Especialista en Gestión, Modernización e Innovación Tecnológica </text:p>
          </table:table-cell>
          <table:table-cell table:style-name="ce3" office:value-type="string">
            <text:p>SUGOJ</text:p>
          </table:table-cell>
          <table:table-cell table:style-name="ce3" office:value-type="string">
            <text:p>B</text:p>
          </table:table-cell>
          <table:table-cell table:style-name="ce23" table:formula="of:=ROUND(11799.24*1.025/12; 2)*12" office:value-type="currency" office:currency="EUR" office:value="12094.2">
            <text:p>12.094,20 €</text:p>
          </table:table-cell>
          <table:table-cell table:style-name="ce3" office:value-type="float" office:value="8">
            <text:p>8</text:p>
          </table:table-cell>
          <table:table-cell table:style-name="ce23" table:formula="of:=ROUND(35.82*1.025; 2)*12*1+ ROUND(35.82*1.025; 2)*0+ROUND(30.91*1.025; 2)*12*6+ROUND(21.04*1.025; 2)*12*1" office:value-type="currency" office:currency="EUR" office:value="2980.44">
            <text:p>2.980,44 €</text:p>
          </table:table-cell>
          <table:table-cell table:style-name="ce23" table:formula="of:=ROUND(849.84*1.025; 2)*2" office:value-type="currency" office:currency="EUR" office:value="1742.18">
            <text:p>1.742,18 €</text:p>
          </table:table-cell>
          <table:table-cell table:style-name="ce23" table:formula="of:=ROUND(30.98*1.025; 2)*2*1+ ROUND(30.98*1.025; 2)*0+ROUND(26.68*1.025; 2)*2*6+ROUND(20.82*1.025; 2)*2*1" office:value-type="currency" office:currency="EUR" office:value="434.38">
            <text:p>434,38 €</text:p>
          </table:table-cell>
          <table:table-cell table:style-name="ce29" table:formula="of:=SUM([.F179]+[.H179]+[.I179]+[.J179])" office:value-type="float" office:value="17251.2">
            <text:p>17.251,20 €</text:p>
          </table:table-cell>
          <table:table-cell table:style-name="ce23" table:formula="of:=ROUND(9572.53*1.025/14; 2)*12" office:value-type="currency" office:currency="EUR" office:value="8410.2">
            <text:p>8.410,20 €</text:p>
          </table:table-cell>
          <table:table-cell table:style-name="ce29" table:formula="of:=([.L179]/12*2)" office:value-type="float" office:value="1401.7">
            <text:p>1.401,70 €</text:p>
          </table:table-cell>
          <table:table-cell table:style-name="ce23" table:formula="of:=[.L179]+[.M179]" office:value-type="currency" office:currency="EUR" office:value="9811.9">
            <text:p>9.811,90 €</text:p>
          </table:table-cell>
          <table:table-cell table:style-name="ce29" table:formula="of:=15793.8*1.025" office:value-type="float" office:value="16188.65">
            <text:p>16.188,65 €</text:p>
          </table:table-cell>
          <table:table-cell table:style-name="ce30" table:formula="of:=([.O179]/12)*2" office:value-type="float" office:value="2698.11">
            <text:p>2.698,11 €</text:p>
          </table:table-cell>
          <table:table-cell table:style-name="ce29" table:formula="of:=[.O179]+[.P179]" office:value-type="float" office:value="18886.76">
            <text:p>18.886,76 €</text:p>
          </table:table-cell>
          <table:table-cell table:style-name="ce29" table:formula="of:=[.N179]+[.Q179]" office:value-type="float" office:value="28698.66">
            <text:p>28.698,66 €</text:p>
          </table:table-cell>
          <table:table-cell table:style-name="ce29" table:formula="of:=1934.51*1.025" office:value-type="float" office:value="1982.87">
            <text:p>1.982,87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179]+[.R179]+[.S179]" office:value-type="float" office:value="47932.73">
            <text:p>47.932,73 €</text:p>
          </table:table-cell>
          <table:table-cell table:style-name="ce35" table:formula="of:=(4139.4*0.262)*12" office:value-type="float" office:value="13014.27">
            <text:p>13.014,27 €</text:p>
          </table:table-cell>
          <table:table-cell table:number-columns-repeated="2"/>
          <table:table-cell table:style-name="ce44" table:formula="of:=[.T179]+[.U179]+[.V179]" office:value-type="float" office:value="63718.71">
            <text:p>63.718,71</text:p>
          </table:table-cell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17">
            <text:p>17</text:p>
          </table:table-cell>
          <table:table-cell table:style-name="ce9" office:value-type="string">
            <text:p>PF14001</text:p>
          </table:table-cell>
          <table:table-cell table:style-name="ce11" office:value-type="string">
            <text:p>Técnico Superior Informática</text:p>
          </table:table-cell>
          <table:table-cell table:style-name="ce3" office:value-type="string">
            <text:p>VACANTE – RARAC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ROUND(30.91*1.025; 2)*0" office:value-type="currency" office:currency="EUR" office:value="0">
            <text:p>0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0+ROUND(26.68*1.025; 2)*0" office:value-type="currency" office:currency="EUR" office:value="0">
            <text:p>0,00 €</text:p>
          </table:table-cell>
          <table:table-cell table:style-name="ce29" table:formula="of:=SUM([.F180]+[.H180]+[.I180]+[.J180])" office:value-type="float" office:value="11884.58">
            <text:p>11.884,58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80]/12*2" office:value-type="float" office:value="949.38">
            <text:p>949,38 €</text:p>
          </table:table-cell>
          <table:table-cell table:style-name="ce23" table:formula="of:=[.L180]+[.M180]" office:value-type="currency" office:currency="EUR" office:value="6645.66">
            <text:p>6.645,6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30" table:formula="of:=([.O180]/12)*2" office:value-type="float" office:value="1224.56">
            <text:p>1.224,56 €</text:p>
          </table:table-cell>
          <table:table-cell table:style-name="ce29" table:formula="of:=[.O180]+[.P180]" office:value-type="float" office:value="8571.92">
            <text:p>8.571,92 €</text:p>
          </table:table-cell>
          <table:table-cell table:style-name="ce29" table:formula="of:=[.N180]+[.Q180]" office:value-type="float" office:value="15217.58">
            <text:p>15.217,58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180]+[.R180]+[.S180]" office:value-type="float" office:value="28769.98">
            <text:p>28.769,98 €</text:p>
          </table:table-cell>
          <table:table-cell table:style-name="ce29" table:formula="of:=([.T180]+[.U180])*0.317" office:value-type="float" office:value="9767.53">
            <text:p>9.767,53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18">
            <text:p>18</text:p>
          </table:table-cell>
          <table:table-cell table:style-name="ce9" office:value-type="string">
            <text:p>PF14003</text:p>
          </table:table-cell>
          <table:table-cell table:style-name="ce13" office:value-type="string">
            <text:p>Administrativo</text:p>
          </table:table-cell>
          <table:table-cell table:style-name="ce3" office:value-type="string">
            <text:p>SABE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string">
            <text:p>9*10</text:p>
          </table:table-cell>
          <table:table-cell table:style-name="ce23" table:formula="of:=ROUND(30.91*1.025; 2)*12*1+ROUND(30.91*1.025; 2)*5+ROUND(21.04*1.025; 2)*12*8" office:value-type="currency" office:currency="EUR" office:value="2609.28">
            <text:p>2.609,28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1+ROUND(26.68*1.025; 2)*1+ROUND(20.82*1.025; 2)*2*8" office:value-type="currency" office:currency="EUR" office:value="423.49">
            <text:p>423,49 €</text:p>
          </table:table-cell>
          <table:table-cell table:style-name="ce29" table:formula="of:=SUM([.F181]+[.H181]+[.I181]+[.J181])" office:value-type="float" office:value="14917.35">
            <text:p>14.917,35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([.L181]/12*2)" office:value-type="float" office:value="1225.98">
            <text:p>1.225,98 €</text:p>
          </table:table-cell>
          <table:table-cell table:style-name="ce23" table:formula="of:=[.L181]+[.M181]" office:value-type="currency" office:currency="EUR" office:value="8581.86">
            <text:p>8.581,8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30" table:formula="of:=([.O181]/12)*2" office:value-type="float" office:value="1224.56">
            <text:p>1.224,56 €</text:p>
          </table:table-cell>
          <table:table-cell table:style-name="ce29" table:formula="of:=[.O181]+[.P181]" office:value-type="float" office:value="8571.92">
            <text:p>8.571,92 €</text:p>
          </table:table-cell>
          <table:table-cell table:style-name="ce29" table:formula="of:=[.N181]+[.Q181]" office:value-type="float" office:value="17153.78">
            <text:p>17.153,78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181]+[.R181]+[.S181]" office:value-type="float" office:value="33738.95">
            <text:p>33.738,95 €</text:p>
          </table:table-cell>
          <table:table-cell table:style-name="ce29" table:formula="of:=([.T181]+[.U181])*0.262" office:value-type="float" office:value="9374.72">
            <text:p>9.374,72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19">
            <text:p>19</text:p>
          </table:table-cell>
          <table:table-cell table:style-name="ce9" office:value-type="string">
            <text:p>PF14005</text:p>
          </table:table-cell>
          <table:table-cell table:style-name="ce13" office:value-type="string">
            <text:p>Administrativo</text:p>
          </table:table-cell>
          <table:table-cell table:style-name="ce3" office:value-type="string">
            <text:p>QUMEM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8">
            <text:p>8</text:p>
          </table:table-cell>
          <table:table-cell table:style-name="ce23" table:formula="of:=ROUND(30.91*1.025; 2)*12*2+ROUND(30.91*1.025; 2)*0+ROUND(21.04*1.025; 2)*12*6" office:value-type="currency" office:currency="EUR" office:value="2313.36">
            <text:p>2.313,36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2+ROUND(26.68*1.025; 2)*0+ROUND(20.82*1.025; 2)*2*6" office:value-type="currency" office:currency="EUR" office:value="365.48">
            <text:p>365,48 €</text:p>
          </table:table-cell>
          <table:table-cell table:style-name="ce29" table:formula="of:=SUM([.F182]+[.H182]+[.I182]+[.J182])" office:value-type="float" office:value="14563.42">
            <text:p>14.563,42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([.L182]/12*2)" office:value-type="float" office:value="1225.98">
            <text:p>1.225,98 €</text:p>
          </table:table-cell>
          <table:table-cell table:style-name="ce23" table:formula="of:=[.L182]+[.M182]" office:value-type="currency" office:currency="EUR" office:value="8581.86">
            <text:p>8.581,8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29" table:formula="of:=([.O182]/12)*2" office:value-type="float" office:value="1224.56">
            <text:p>1.224,56 €</text:p>
          </table:table-cell>
          <table:table-cell table:style-name="ce29" table:formula="of:=[.O182]+[.P182]" office:value-type="float" office:value="8571.92">
            <text:p>8.571,92 €</text:p>
          </table:table-cell>
          <table:table-cell table:style-name="ce29" table:formula="of:=[.N182]+[.Q182]" office:value-type="float" office:value="17153.78">
            <text:p>17.153,78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182]+[.R182]+[.S182]" office:value-type="float" office:value="33385.02">
            <text:p>33.385,02 €</text:p>
          </table:table-cell>
          <table:table-cell table:style-name="ce35" table:formula="of:=([.T182]+[.U182])*0.262" office:value-type="float" office:value="9281.99">
            <text:p>9.281,99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20">
            <text:p>20</text:p>
          </table:table-cell>
          <table:table-cell table:style-name="ce9" office:value-type="string">
            <text:p>PF14006</text:p>
          </table:table-cell>
          <table:table-cell table:style-name="ce13" office:value-type="string">
            <text:p>Administrativo</text:p>
          </table:table-cell>
          <table:table-cell table:style-name="ce3" office:value-type="string">
            <text:p>SAAFC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8">
            <text:p>8</text:p>
          </table:table-cell>
          <table:table-cell table:style-name="ce23" table:formula="of:=ROUND(30.91*1.025; 2)*12*2+ROUND(30.91*1.025; 2)*0+ROUND(21.04*1.025; 2)*12*6" office:value-type="currency" office:currency="EUR" office:value="2313.36">
            <text:p>2.313,36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2+ROUND(26.68*1.025; 2)*0+ROUND(20.82*1.025; 2)*2*6" office:value-type="currency" office:currency="EUR" office:value="365.48">
            <text:p>365,48 €</text:p>
          </table:table-cell>
          <table:table-cell table:style-name="ce29" table:formula="of:=SUM([.F183]+[.H183]+[.I183]+[.J183])" office:value-type="float" office:value="14563.42">
            <text:p>14.563,42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([.L183]/12*2)" office:value-type="float" office:value="1225.98">
            <text:p>1.225,98 €</text:p>
          </table:table-cell>
          <table:table-cell table:style-name="ce23" table:formula="of:=[.L183]+[.M183]" office:value-type="currency" office:currency="EUR" office:value="8581.86">
            <text:p>8.581,8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29" table:formula="of:=([.O183]/12)*2" office:value-type="float" office:value="1224.56">
            <text:p>1.224,56 €</text:p>
          </table:table-cell>
          <table:table-cell table:style-name="ce29" table:formula="of:=[.O183]+[.P183]" office:value-type="float" office:value="8571.92">
            <text:p>8.571,92 €</text:p>
          </table:table-cell>
          <table:table-cell table:style-name="ce29" table:formula="of:=[.N183]+[.Q183]" office:value-type="float" office:value="17153.78">
            <text:p>17.153,78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183]+[.R183]+[.S183]" office:value-type="float" office:value="33385.02">
            <text:p>33.385,02 €</text:p>
          </table:table-cell>
          <table:table-cell table:style-name="ce35" table:formula="of:=([.T183]+[.U183])*0.262" office:value-type="float" office:value="9281.99">
            <text:p>9.281,99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21">
            <text:p>21</text:p>
          </table:table-cell>
          <table:table-cell table:style-name="ce9" office:value-type="string">
            <text:p>PF14007</text:p>
          </table:table-cell>
          <table:table-cell table:style-name="ce13" office:value-type="string">
            <text:p>Administrativo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-ROUND(8435.04*1.025/12; 2)*12" office:value-type="currency" office:currency="EUR" office:value="1742.28">
            <text:p>1.742,2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ROUND(30.91*1.025; 2)*0" office:value-type="currency" office:currency="EUR" office:value="0">
            <text:p>0,00 €</text:p>
          </table:table-cell>
          <table:table-cell table:style-name="ce23" table:formula="of:=ROUND(729.96*1.025; 2)*2-ROUND(696.51*1.025; 2)*2" office:value-type="currency" office:currency="EUR" office:value="68.5800000000002">
            <text:p>68,58 €</text:p>
          </table:table-cell>
          <table:table-cell table:style-name="ce23" table:formula="of:=ROUND(26.68*1.025; 2)*12*0+ROUND(26.68*1.025; 2)*0" office:value-type="currency" office:currency="EUR" office:value="0">
            <text:p>0,00 €</text:p>
          </table:table-cell>
          <table:table-cell table:style-name="ce29" table:formula="of:=SUM([.F184]+[.H184]+[.I184]+[.J184])" office:value-type="float" office:value="1810.86">
            <text:p>1.810,86 €</text:p>
          </table:table-cell>
          <table:table-cell table:style-name="ce23" table:formula="of:=ROUND(8372.61*1.025/14; 2)*12-ROUND(6483.55*1.025/14; 2)*12" office:value-type="currency" office:currency="EUR" office:value="1659.6">
            <text:p>1.659,60 €</text:p>
          </table:table-cell>
          <table:table-cell table:style-name="ce29" table:formula="of:=([.L184]/12*2)" office:value-type="float" office:value="276.6">
            <text:p>276,60 €</text:p>
          </table:table-cell>
          <table:table-cell table:style-name="ce23" table:formula="of:=[.L184]+[.M184]" office:value-type="currency" office:currency="EUR" office:value="1936.2">
            <text:p>1.936,20 €</text:p>
          </table:table-cell>
          <table:table-cell table:style-name="ce29" table:formula="of:=(7168.16-4549.66)*1.025" office:value-type="float" office:value="2683.96">
            <text:p>2.683,96 €</text:p>
          </table:table-cell>
          <table:table-cell table:style-name="ce29" table:formula="of:=([.O184]/12)*2" office:value-type="float" office:value="447.33">
            <text:p>447,33 €</text:p>
          </table:table-cell>
          <table:table-cell table:style-name="ce29" table:formula="of:=[.O184]+[.P184]" office:value-type="float" office:value="3131.29">
            <text:p>3.131,29 €</text:p>
          </table:table-cell>
          <table:table-cell table:style-name="ce29" table:formula="of:=[.N184]+[.Q184]" office:value-type="float" office:value="5067.49">
            <text:p>5.067,49 €</text:p>
          </table:table-cell>
          <table:table-cell table:style-name="ce29" table:formula="of:=1627.14*1.025-1341*1.025" office:value-type="float" office:value="293.29">
            <text:p>293,29 €</text:p>
          </table:table-cell>
          <table:table-cell table:style-name="ce29" table:formula="of:=1992.6*1.025-1707.87*1.025" office:value-type="float" office:value="291.85">
            <text:p>291,85 €</text:p>
          </table:table-cell>
          <table:table-cell table:style-name="ce29" table:formula="of:=[.K184]+[.R184]+[.S184]" office:value-type="float" office:value="7171.64">
            <text:p>7.171,64 €</text:p>
          </table:table-cell>
          <table:table-cell table:style-name="ce35" table:formula="of:=([.T184]+[.U184])*0.262" office:value-type="float" office:value="1955.43">
            <text:p>1.955,43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22">
            <text:p>22</text:p>
          </table:table-cell>
          <table:table-cell table:style-name="ce9" office:value-type="string">
            <text:p>PF14008</text:p>
          </table:table-cell>
          <table:table-cell table:style-name="ce13" office:value-type="string">
            <text:p>Administrativo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-ROUND(8435.04*1.025/12; 2)*12" office:value-type="currency" office:currency="EUR" office:value="1742.28">
            <text:p>1.742,2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ROUND(30.91*1.025; 2)*0" office:value-type="currency" office:currency="EUR" office:value="0">
            <text:p>0,00 €</text:p>
          </table:table-cell>
          <table:table-cell table:style-name="ce23" table:formula="of:=ROUND(729.96*1.025; 2)*2-ROUND(696.51*1.025; 2)*2" office:value-type="currency" office:currency="EUR" office:value="68.5800000000002">
            <text:p>68,58 €</text:p>
          </table:table-cell>
          <table:table-cell table:style-name="ce23" table:formula="of:=ROUND(26.68*1.025; 2)*12*0+ROUND(26.68*1.025; 2)*0" office:value-type="currency" office:currency="EUR" office:value="0">
            <text:p>0,00 €</text:p>
          </table:table-cell>
          <table:table-cell table:style-name="ce29" table:formula="of:=SUM([.F185]+[.H185]+[.I185]+[.J185])" office:value-type="float" office:value="1810.86">
            <text:p>1.810,86 €</text:p>
          </table:table-cell>
          <table:table-cell table:style-name="ce23" table:formula="of:=ROUND(8372.61*1.025/14; 2)*12-ROUND(6483.55*1.025/14; 2)*12" office:value-type="currency" office:currency="EUR" office:value="1659.6">
            <text:p>1.659,60 €</text:p>
          </table:table-cell>
          <table:table-cell table:style-name="ce29" table:formula="of:=([.L185]/12*2)" office:value-type="float" office:value="276.6">
            <text:p>276,60 €</text:p>
          </table:table-cell>
          <table:table-cell table:style-name="ce23" table:formula="of:=[.L185]+[.M185]" office:value-type="currency" office:currency="EUR" office:value="1936.2">
            <text:p>1.936,20 €</text:p>
          </table:table-cell>
          <table:table-cell table:style-name="ce29" table:formula="of:=(7168.16-4549.66)*1.025" office:value-type="float" office:value="2683.96">
            <text:p>2.683,96 €</text:p>
          </table:table-cell>
          <table:table-cell table:style-name="ce29" table:formula="of:=([.O185]/12)*2" office:value-type="float" office:value="447.33">
            <text:p>447,33 €</text:p>
          </table:table-cell>
          <table:table-cell table:style-name="ce29" table:formula="of:=[.O185]+[.P185]" office:value-type="float" office:value="3131.29">
            <text:p>3.131,29 €</text:p>
          </table:table-cell>
          <table:table-cell table:style-name="ce29" table:formula="of:=[.N185]+[.Q185]" office:value-type="float" office:value="5067.49">
            <text:p>5.067,49 €</text:p>
          </table:table-cell>
          <table:table-cell table:style-name="ce29" table:formula="of:=1627.14*1.025-1341*1.025" office:value-type="float" office:value="293.29">
            <text:p>293,29 €</text:p>
          </table:table-cell>
          <table:table-cell table:style-name="ce29" table:formula="of:=1992.6*1.025-1707.87*1.025" office:value-type="float" office:value="291.85">
            <text:p>291,85 €</text:p>
          </table:table-cell>
          <table:table-cell table:style-name="ce29" table:formula="of:=[.K185]+[.R185]+[.S185]" office:value-type="float" office:value="7171.64">
            <text:p>7.171,64 €</text:p>
          </table:table-cell>
          <table:table-cell table:style-name="ce35" table:formula="of:=([.T185]+[.U185])*0.262" office:value-type="float" office:value="1955.43">
            <text:p>1.955,43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23">
            <text:p>23</text:p>
          </table:table-cell>
          <table:table-cell table:style-name="ce9" office:value-type="string">
            <text:p>PF14009</text:p>
          </table:table-cell>
          <table:table-cell table:style-name="ce13" office:value-type="string">
            <text:p>Administrativo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-ROUND(8435.04*1.025/12; 2)*12" office:value-type="currency" office:currency="EUR" office:value="1742.28">
            <text:p>1.742,2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ROUND(30.91*1.025; 2)*0" office:value-type="currency" office:currency="EUR" office:value="0">
            <text:p>0,00 €</text:p>
          </table:table-cell>
          <table:table-cell table:style-name="ce23" table:formula="of:=ROUND(729.96*1.025; 2)*2-ROUND(696.51*1.025; 2)*2" office:value-type="currency" office:currency="EUR" office:value="68.5800000000002">
            <text:p>68,58 €</text:p>
          </table:table-cell>
          <table:table-cell table:style-name="ce23" table:formula="of:=ROUND(26.68*1.025; 2)*12*0+ROUND(26.68*1.025; 2)*0" office:value-type="currency" office:currency="EUR" office:value="0">
            <text:p>0,00 €</text:p>
          </table:table-cell>
          <table:table-cell table:style-name="ce29" table:formula="of:=SUM([.F186]+[.H186]+[.I186]+[.J186])" office:value-type="float" office:value="1810.86">
            <text:p>1.810,86 €</text:p>
          </table:table-cell>
          <table:table-cell table:style-name="ce23" table:formula="of:=ROUND(8372.61*1.025/14; 2)*12-ROUND(6483.55*1.025/14; 2)*12" office:value-type="currency" office:currency="EUR" office:value="1659.6">
            <text:p>1.659,60 €</text:p>
          </table:table-cell>
          <table:table-cell table:style-name="ce29" table:formula="of:=([.L186]/12*2)" office:value-type="float" office:value="276.6">
            <text:p>276,60 €</text:p>
          </table:table-cell>
          <table:table-cell table:style-name="ce23" table:formula="of:=[.L186]+[.M186]" office:value-type="currency" office:currency="EUR" office:value="1936.2">
            <text:p>1.936,20 €</text:p>
          </table:table-cell>
          <table:table-cell table:style-name="ce29" table:formula="of:=(7168.16-4549.66)*1.025" office:value-type="float" office:value="2683.96">
            <text:p>2.683,96 €</text:p>
          </table:table-cell>
          <table:table-cell table:style-name="ce29" table:formula="of:=([.O186]/12)*2" office:value-type="float" office:value="447.33">
            <text:p>447,33 €</text:p>
          </table:table-cell>
          <table:table-cell table:style-name="ce29" table:formula="of:=[.O186]+[.P186]" office:value-type="float" office:value="3131.29">
            <text:p>3.131,29 €</text:p>
          </table:table-cell>
          <table:table-cell table:style-name="ce29" table:formula="of:=[.N186]+[.Q186]" office:value-type="float" office:value="5067.49">
            <text:p>5.067,49 €</text:p>
          </table:table-cell>
          <table:table-cell table:style-name="ce29" table:formula="of:=1627.14*1.025-1341*1.025" office:value-type="float" office:value="293.29">
            <text:p>293,29 €</text:p>
          </table:table-cell>
          <table:table-cell table:style-name="ce29" table:formula="of:=1992.6*1.025-1707.87*1.025" office:value-type="float" office:value="291.85">
            <text:p>291,85 €</text:p>
          </table:table-cell>
          <table:table-cell table:style-name="ce29" table:formula="of:=[.K186]+[.R186]+[.S186]" office:value-type="float" office:value="7171.64">
            <text:p>7.171,64 €</text:p>
          </table:table-cell>
          <table:table-cell table:style-name="ce35" table:formula="of:=([.T186]+[.U186])*0.262" office:value-type="float" office:value="1955.43">
            <text:p>1.955,43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24">
            <text:p>24</text:p>
          </table:table-cell>
          <table:table-cell table:style-name="ce9" office:value-type="string">
            <text:p>PF14010</text:p>
          </table:table-cell>
          <table:table-cell table:style-name="ce13" office:value-type="string">
            <text:p>Administrativo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-ROUND(8435.04*1.025/12; 2)*12" office:value-type="currency" office:currency="EUR" office:value="1742.28">
            <text:p>1.742,2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ROUND(30.91*1.025; 2)*0" office:value-type="currency" office:currency="EUR" office:value="0">
            <text:p>0,00 €</text:p>
          </table:table-cell>
          <table:table-cell table:style-name="ce23" table:formula="of:=ROUND(729.96*1.025; 2)*2-ROUND(696.51*1.025; 2)*2" office:value-type="currency" office:currency="EUR" office:value="68.5800000000002">
            <text:p>68,58 €</text:p>
          </table:table-cell>
          <table:table-cell table:style-name="ce23" table:formula="of:=ROUND(26.68*1.025; 2)*12*0+ROUND(26.68*1.025; 2)*0" office:value-type="currency" office:currency="EUR" office:value="0">
            <text:p>0,00 €</text:p>
          </table:table-cell>
          <table:table-cell table:style-name="ce29" table:formula="of:=SUM([.F187]+[.H187]+[.I187]+[.J187])" office:value-type="float" office:value="1810.86">
            <text:p>1.810,86 €</text:p>
          </table:table-cell>
          <table:table-cell table:style-name="ce23" table:formula="of:=ROUND(8372.61*1.025/14; 2)*12-ROUND(6483.55*1.025/14; 2)*12" office:value-type="currency" office:currency="EUR" office:value="1659.6">
            <text:p>1.659,60 €</text:p>
          </table:table-cell>
          <table:table-cell table:style-name="ce29" table:formula="of:=([.L187]/12*2)" office:value-type="float" office:value="276.6">
            <text:p>276,60 €</text:p>
          </table:table-cell>
          <table:table-cell table:style-name="ce23" table:formula="of:=[.L187]+[.M187]" office:value-type="currency" office:currency="EUR" office:value="1936.2">
            <text:p>1.936,20 €</text:p>
          </table:table-cell>
          <table:table-cell table:style-name="ce29" table:formula="of:=(7168.16-4549.66)*1.025" office:value-type="float" office:value="2683.96">
            <text:p>2.683,96 €</text:p>
          </table:table-cell>
          <table:table-cell table:style-name="ce29" table:formula="of:=([.O187]/12)*2" office:value-type="float" office:value="447.33">
            <text:p>447,33 €</text:p>
          </table:table-cell>
          <table:table-cell table:style-name="ce29" table:formula="of:=[.O187]+[.P187]" office:value-type="float" office:value="3131.29">
            <text:p>3.131,29 €</text:p>
          </table:table-cell>
          <table:table-cell table:style-name="ce29" table:formula="of:=[.N187]+[.Q187]" office:value-type="float" office:value="5067.49">
            <text:p>5.067,49 €</text:p>
          </table:table-cell>
          <table:table-cell table:style-name="ce29" table:formula="of:=1627.14*1.025-1341*1.025" office:value-type="float" office:value="293.29">
            <text:p>293,29 €</text:p>
          </table:table-cell>
          <table:table-cell table:style-name="ce29" table:formula="of:=1992.6*1.025-1707.87*1.025" office:value-type="float" office:value="291.85">
            <text:p>291,85 €</text:p>
          </table:table-cell>
          <table:table-cell table:style-name="ce29" table:formula="of:=[.K187]+[.R187]+[.S187]" office:value-type="float" office:value="7171.64">
            <text:p>7.171,64 €</text:p>
          </table:table-cell>
          <table:table-cell table:style-name="ce35" table:formula="of:=([.T187]+[.U187])*0.262" office:value-type="float" office:value="1955.43">
            <text:p>1.955,43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25">
            <text:p>25</text:p>
          </table:table-cell>
          <table:table-cell table:style-name="ce9" office:value-type="string">
            <text:p>PF14011</text:p>
          </table:table-cell>
          <table:table-cell table:style-name="ce13" office:value-type="string">
            <text:p>Administrativo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-ROUND(8435.04*1.025/12; 2)*12" office:value-type="currency" office:currency="EUR" office:value="1742.28">
            <text:p>1.742,2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ROUND(30.91*1.025; 2)*0" office:value-type="currency" office:currency="EUR" office:value="0">
            <text:p>0,00 €</text:p>
          </table:table-cell>
          <table:table-cell table:style-name="ce23" table:formula="of:=ROUND(729.96*1.025; 2)*2-ROUND(696.51*1.025; 2)*2" office:value-type="currency" office:currency="EUR" office:value="68.5800000000002">
            <text:p>68,58 €</text:p>
          </table:table-cell>
          <table:table-cell table:style-name="ce23" table:formula="of:=ROUND(26.68*1.025; 2)*12*0+ROUND(26.68*1.025; 2)*0" office:value-type="currency" office:currency="EUR" office:value="0">
            <text:p>0,00 €</text:p>
          </table:table-cell>
          <table:table-cell table:style-name="ce29" table:formula="of:=SUM([.F188]+[.H188]+[.I188]+[.J188])" office:value-type="float" office:value="1810.86">
            <text:p>1.810,86 €</text:p>
          </table:table-cell>
          <table:table-cell table:style-name="ce23" table:formula="of:=ROUND(8372.61*1.025/14; 2)*12-ROUND(6483.55*1.025/14; 2)*12" office:value-type="currency" office:currency="EUR" office:value="1659.6">
            <text:p>1.659,60 €</text:p>
          </table:table-cell>
          <table:table-cell table:style-name="ce29" table:formula="of:=([.L188]/12*2)" office:value-type="float" office:value="276.6">
            <text:p>276,60 €</text:p>
          </table:table-cell>
          <table:table-cell table:style-name="ce23" table:formula="of:=[.L188]+[.M188]" office:value-type="currency" office:currency="EUR" office:value="1936.2">
            <text:p>1.936,20 €</text:p>
          </table:table-cell>
          <table:table-cell table:style-name="ce29" table:formula="of:=(7168.16-4549.66)*1.025" office:value-type="float" office:value="2683.96">
            <text:p>2.683,96 €</text:p>
          </table:table-cell>
          <table:table-cell table:style-name="ce29" table:formula="of:=([.O188]/12)*2" office:value-type="float" office:value="447.33">
            <text:p>447,33 €</text:p>
          </table:table-cell>
          <table:table-cell table:style-name="ce29" table:formula="of:=[.O188]+[.P188]" office:value-type="float" office:value="3131.29">
            <text:p>3.131,29 €</text:p>
          </table:table-cell>
          <table:table-cell table:style-name="ce29" table:formula="of:=[.N188]+[.Q188]" office:value-type="float" office:value="5067.49">
            <text:p>5.067,49 €</text:p>
          </table:table-cell>
          <table:table-cell table:style-name="ce29" table:formula="of:=1627.14*1.025-1341*1.025" office:value-type="float" office:value="293.29">
            <text:p>293,29 €</text:p>
          </table:table-cell>
          <table:table-cell table:style-name="ce29" table:formula="of:=1992.6*1.025-1707.87*1.025" office:value-type="float" office:value="291.85">
            <text:p>291,85 €</text:p>
          </table:table-cell>
          <table:table-cell table:style-name="ce29" table:formula="of:=[.K188]+[.R188]+[.S188]" office:value-type="float" office:value="7171.64">
            <text:p>7.171,64 €</text:p>
          </table:table-cell>
          <table:table-cell table:style-name="ce35" table:formula="of:=([.T188]+[.U188])*0.262" office:value-type="float" office:value="1955.43">
            <text:p>1.955,43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26">
            <text:p>26</text:p>
          </table:table-cell>
          <table:table-cell table:style-name="ce9" office:value-type="string">
            <text:p>PF14012</text:p>
          </table:table-cell>
          <table:table-cell table:style-name="ce13" office:value-type="string">
            <text:p>Administrativo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-ROUND(8435.04*1.025/12; 2)*12" office:value-type="currency" office:currency="EUR" office:value="1742.28">
            <text:p>1.742,2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ROUND(30.91*1.025; 2)*0" office:value-type="currency" office:currency="EUR" office:value="0">
            <text:p>0,00 €</text:p>
          </table:table-cell>
          <table:table-cell table:style-name="ce23" table:formula="of:=ROUND(729.96*1.025; 2)*2-ROUND(696.51*1.025; 2)*2" office:value-type="currency" office:currency="EUR" office:value="68.5800000000002">
            <text:p>68,58 €</text:p>
          </table:table-cell>
          <table:table-cell table:style-name="ce23" table:formula="of:=ROUND(26.68*1.025; 2)*12*0+ROUND(26.68*1.025; 2)*0" office:value-type="currency" office:currency="EUR" office:value="0">
            <text:p>0,00 €</text:p>
          </table:table-cell>
          <table:table-cell table:style-name="ce29" table:formula="of:=SUM([.F189]+[.H189]+[.I189]+[.J189])" office:value-type="float" office:value="1810.86">
            <text:p>1.810,86 €</text:p>
          </table:table-cell>
          <table:table-cell table:style-name="ce23" table:formula="of:=ROUND(8372.61*1.025/14; 2)*12-ROUND(6483.55*1.025/14; 2)*12" office:value-type="currency" office:currency="EUR" office:value="1659.6">
            <text:p>1.659,60 €</text:p>
          </table:table-cell>
          <table:table-cell table:style-name="ce29" table:formula="of:=([.L189]/12*2)" office:value-type="float" office:value="276.6">
            <text:p>276,60 €</text:p>
          </table:table-cell>
          <table:table-cell table:style-name="ce23" table:formula="of:=[.L189]+[.M189]" office:value-type="currency" office:currency="EUR" office:value="1936.2">
            <text:p>1.936,20 €</text:p>
          </table:table-cell>
          <table:table-cell table:style-name="ce29" table:formula="of:=(7168.16-4549.66)*1.025" office:value-type="float" office:value="2683.96">
            <text:p>2.683,96 €</text:p>
          </table:table-cell>
          <table:table-cell table:style-name="ce29" table:formula="of:=([.O189]/12)*2" office:value-type="float" office:value="447.33">
            <text:p>447,33 €</text:p>
          </table:table-cell>
          <table:table-cell table:style-name="ce29" table:formula="of:=[.O189]+[.P189]" office:value-type="float" office:value="3131.29">
            <text:p>3.131,29 €</text:p>
          </table:table-cell>
          <table:table-cell table:style-name="ce29" table:formula="of:=[.N189]+[.Q189]" office:value-type="float" office:value="5067.49">
            <text:p>5.067,49 €</text:p>
          </table:table-cell>
          <table:table-cell table:style-name="ce29" table:formula="of:=1627.14*1.025-1341*1.025" office:value-type="float" office:value="293.29">
            <text:p>293,29 €</text:p>
          </table:table-cell>
          <table:table-cell table:style-name="ce29" table:formula="of:=1992.6*1.025-1707.87*1.025" office:value-type="float" office:value="291.85">
            <text:p>291,85 €</text:p>
          </table:table-cell>
          <table:table-cell table:style-name="ce29" table:formula="of:=[.K189]+[.R189]+[.S189]" office:value-type="float" office:value="7171.64">
            <text:p>7.171,64 €</text:p>
          </table:table-cell>
          <table:table-cell table:style-name="ce35" table:formula="of:=([.T189]+[.U189])*0.262" office:value-type="float" office:value="1955.43">
            <text:p>1.955,43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27">
            <text:p>27</text:p>
          </table:table-cell>
          <table:table-cell table:style-name="ce9" office:value-type="string">
            <text:p>PF14027</text:p>
          </table:table-cell>
          <table:table-cell table:style-name="ce13" office:value-type="string">
            <text:p>Administrativo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-ROUND(8435.04*1.025/12; 2)*12" office:value-type="currency" office:currency="EUR" office:value="1742.28">
            <text:p>1.742,2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ROUND(30.91*1.025; 2)*0" office:value-type="currency" office:currency="EUR" office:value="0">
            <text:p>0,00 €</text:p>
          </table:table-cell>
          <table:table-cell table:style-name="ce23" table:formula="of:=ROUND(729.96*1.025; 2)*2-ROUND(696.51*1.025; 2)*2" office:value-type="currency" office:currency="EUR" office:value="68.5800000000002">
            <text:p>68,58 €</text:p>
          </table:table-cell>
          <table:table-cell table:style-name="ce23" table:formula="of:=ROUND(26.68*1.025; 2)*12*0+ROUND(26.68*1.025; 2)*0" office:value-type="currency" office:currency="EUR" office:value="0">
            <text:p>0,00 €</text:p>
          </table:table-cell>
          <table:table-cell table:style-name="ce29" table:formula="of:=SUM([.F190]+[.H190]+[.I190]+[.J190])" office:value-type="float" office:value="1810.86">
            <text:p>1.810,86 €</text:p>
          </table:table-cell>
          <table:table-cell table:style-name="ce23" table:formula="of:=ROUND(8372.61*1.025/14; 2)*12-ROUND(6483.55*1.025/14; 2)*12" office:value-type="currency" office:currency="EUR" office:value="1659.6">
            <text:p>1.659,60 €</text:p>
          </table:table-cell>
          <table:table-cell table:style-name="ce29" table:formula="of:=([.L190]/12*2)" office:value-type="float" office:value="276.6">
            <text:p>276,60 €</text:p>
          </table:table-cell>
          <table:table-cell table:style-name="ce23" table:formula="of:=[.L190]+[.M190]" office:value-type="currency" office:currency="EUR" office:value="1936.2">
            <text:p>1.936,20 €</text:p>
          </table:table-cell>
          <table:table-cell table:style-name="ce29" table:formula="of:=(7168.16-4549.66)*1.025" office:value-type="float" office:value="2683.96">
            <text:p>2.683,96 €</text:p>
          </table:table-cell>
          <table:table-cell table:style-name="ce29" table:formula="of:=([.O190]/12)*2" office:value-type="float" office:value="447.33">
            <text:p>447,33 €</text:p>
          </table:table-cell>
          <table:table-cell table:style-name="ce29" table:formula="of:=[.O190]+[.P190]" office:value-type="float" office:value="3131.29">
            <text:p>3.131,29 €</text:p>
          </table:table-cell>
          <table:table-cell table:style-name="ce29" table:formula="of:=[.N190]+[.Q190]" office:value-type="float" office:value="5067.49">
            <text:p>5.067,49 €</text:p>
          </table:table-cell>
          <table:table-cell table:style-name="ce29" table:formula="of:=1627.14*1.025-1341*1.025" office:value-type="float" office:value="293.29">
            <text:p>293,29 €</text:p>
          </table:table-cell>
          <table:table-cell table:style-name="ce29" table:formula="of:=1992.6*1.025-1707.87*1.025" office:value-type="float" office:value="291.85">
            <text:p>291,85 €</text:p>
          </table:table-cell>
          <table:table-cell table:style-name="ce29" table:formula="of:=[.K190]+[.R190]+[.S190]" office:value-type="float" office:value="7171.64">
            <text:p>7.171,64 €</text:p>
          </table:table-cell>
          <table:table-cell table:style-name="ce35" table:formula="of:=([.T190]+[.U190])*0.262" office:value-type="float" office:value="1955.43">
            <text:p>1.955,43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28">
            <text:p>28</text:p>
          </table:table-cell>
          <table:table-cell table:style-name="ce9" office:value-type="string">
            <text:p>PF14028</text:p>
          </table:table-cell>
          <table:table-cell table:style-name="ce13" office:value-type="string">
            <text:p>Administrativo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-ROUND(8435.04*1.025/12; 2)*12" office:value-type="currency" office:currency="EUR" office:value="1742.28">
            <text:p>1.742,2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ROUND(30.91*1.025; 2)*0" office:value-type="currency" office:currency="EUR" office:value="0">
            <text:p>0,00 €</text:p>
          </table:table-cell>
          <table:table-cell table:style-name="ce23" table:formula="of:=ROUND(729.96*1.025; 2)*2-ROUND(696.51*1.025; 2)*2" office:value-type="currency" office:currency="EUR" office:value="68.5800000000002">
            <text:p>68,58 €</text:p>
          </table:table-cell>
          <table:table-cell table:style-name="ce23" table:formula="of:=ROUND(26.68*1.025; 2)*12*0+ROUND(26.68*1.025; 2)*0" office:value-type="currency" office:currency="EUR" office:value="0">
            <text:p>0,00 €</text:p>
          </table:table-cell>
          <table:table-cell table:style-name="ce29" table:formula="of:=SUM([.F191]+[.H191]+[.I191]+[.J191])" office:value-type="float" office:value="1810.86">
            <text:p>1.810,86 €</text:p>
          </table:table-cell>
          <table:table-cell table:style-name="ce23" table:formula="of:=ROUND(8372.61*1.025/14; 2)*12-ROUND(6483.55*1.025/14; 2)*12" office:value-type="currency" office:currency="EUR" office:value="1659.6">
            <text:p>1.659,60 €</text:p>
          </table:table-cell>
          <table:table-cell table:style-name="ce29" table:formula="of:=([.L191]/12*2)" office:value-type="float" office:value="276.6">
            <text:p>276,60 €</text:p>
          </table:table-cell>
          <table:table-cell table:style-name="ce23" table:formula="of:=[.L191]+[.M191]" office:value-type="currency" office:currency="EUR" office:value="1936.2">
            <text:p>1.936,20 €</text:p>
          </table:table-cell>
          <table:table-cell table:style-name="ce29" table:formula="of:=(7168.16-4549.66)*1.025" office:value-type="float" office:value="2683.96">
            <text:p>2.683,96 €</text:p>
          </table:table-cell>
          <table:table-cell table:style-name="ce29" table:formula="of:=([.O191]/12)*2" office:value-type="float" office:value="447.33">
            <text:p>447,33 €</text:p>
          </table:table-cell>
          <table:table-cell table:style-name="ce29" table:formula="of:=[.O191]+[.P191]" office:value-type="float" office:value="3131.29">
            <text:p>3.131,29 €</text:p>
          </table:table-cell>
          <table:table-cell table:style-name="ce29" table:formula="of:=[.N191]+[.Q191]" office:value-type="float" office:value="5067.49">
            <text:p>5.067,49 €</text:p>
          </table:table-cell>
          <table:table-cell table:style-name="ce29" table:formula="of:=1627.14*1.025-1341*1.025" office:value-type="float" office:value="293.29">
            <text:p>293,29 €</text:p>
          </table:table-cell>
          <table:table-cell table:style-name="ce29" table:formula="of:=1992.6*1.025-1707.87*1.025" office:value-type="float" office:value="291.85">
            <text:p>291,85 €</text:p>
          </table:table-cell>
          <table:table-cell table:style-name="ce29" table:formula="of:=[.K191]+[.R191]+[.S191]" office:value-type="float" office:value="7171.64">
            <text:p>7.171,64 €</text:p>
          </table:table-cell>
          <table:table-cell table:style-name="ce35" table:formula="of:=([.T191]+[.U191])*0.262" office:value-type="float" office:value="1955.43">
            <text:p>1.955,43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29">
            <text:p>29</text:p>
          </table:table-cell>
          <table:table-cell table:style-name="ce9" office:value-type="string">
            <text:p>PF14029</text:p>
          </table:table-cell>
          <table:table-cell table:style-name="ce13" office:value-type="string">
            <text:p>Administrativo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-ROUND(8435.04*1.025/12; 2)*12" office:value-type="currency" office:currency="EUR" office:value="1742.28">
            <text:p>1.742,28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ROUND(30.91*1.025; 2)*0" office:value-type="currency" office:currency="EUR" office:value="0">
            <text:p>0,00 €</text:p>
          </table:table-cell>
          <table:table-cell table:style-name="ce23" table:formula="of:=ROUND(729.96*1.025; 2)*2-ROUND(696.51*1.025; 2)*2" office:value-type="currency" office:currency="EUR" office:value="68.5800000000002">
            <text:p>68,58 €</text:p>
          </table:table-cell>
          <table:table-cell table:style-name="ce23" table:formula="of:=ROUND(26.68*1.025; 2)*12*0+ROUND(26.68*1.025; 2)*0" office:value-type="currency" office:currency="EUR" office:value="0">
            <text:p>0,00 €</text:p>
          </table:table-cell>
          <table:table-cell table:style-name="ce29" table:formula="of:=SUM([.F192]+[.H192]+[.I192]+[.J192])" office:value-type="float" office:value="1810.86">
            <text:p>1.810,86 €</text:p>
          </table:table-cell>
          <table:table-cell table:style-name="ce23" table:formula="of:=ROUND(8372.61*1.025/14; 2)*12-ROUND(6483.55*1.025/14; 2)*12" office:value-type="currency" office:currency="EUR" office:value="1659.6">
            <text:p>1.659,60 €</text:p>
          </table:table-cell>
          <table:table-cell table:style-name="ce29" table:formula="of:=([.L192]/12*2)" office:value-type="float" office:value="276.6">
            <text:p>276,60 €</text:p>
          </table:table-cell>
          <table:table-cell table:style-name="ce23" table:formula="of:=[.L192]+[.M192]" office:value-type="currency" office:currency="EUR" office:value="1936.2">
            <text:p>1.936,20 €</text:p>
          </table:table-cell>
          <table:table-cell table:style-name="ce29" table:formula="of:=(7168.16-4549.66)*1.025" office:value-type="float" office:value="2683.96">
            <text:p>2.683,96 €</text:p>
          </table:table-cell>
          <table:table-cell table:style-name="ce29" table:formula="of:=([.O192]/12)*2" office:value-type="float" office:value="447.33">
            <text:p>447,33 €</text:p>
          </table:table-cell>
          <table:table-cell table:style-name="ce29" table:formula="of:=[.O192]+[.P192]" office:value-type="float" office:value="3131.29">
            <text:p>3.131,29 €</text:p>
          </table:table-cell>
          <table:table-cell table:style-name="ce29" table:formula="of:=[.N192]+[.Q192]" office:value-type="float" office:value="5067.49">
            <text:p>5.067,49 €</text:p>
          </table:table-cell>
          <table:table-cell table:style-name="ce29" table:formula="of:=1627.14*1.025-1341*1.025" office:value-type="float" office:value="293.29">
            <text:p>293,29 €</text:p>
          </table:table-cell>
          <table:table-cell table:style-name="ce29" table:formula="of:=1992.6*1.025-1707.87*1.025" office:value-type="float" office:value="291.85">
            <text:p>291,85 €</text:p>
          </table:table-cell>
          <table:table-cell table:style-name="ce29" table:formula="of:=[.K192]+[.R192]+[.S192]" office:value-type="float" office:value="7171.64">
            <text:p>7.171,64 €</text:p>
          </table:table-cell>
          <table:table-cell table:style-name="ce35" table:formula="of:=([.T192]+[.U192])*0.262" office:value-type="float" office:value="1955.43">
            <text:p>1.955,43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30">
            <text:p>30</text:p>
          </table:table-cell>
          <table:table-cell table:style-name="ce9" office:value-type="string">
            <text:p>PF15001</text:p>
          </table:table-cell>
          <table:table-cell table:style-name="ce11" office:value-type="string">
            <text:p>Auxiliar Administrativo</text:p>
          </table:table-cell>
          <table:table-cell table:style-name="ce18" office:value-type="string">
            <text:p>HEFAC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6*7</text:p>
          </table:table-cell>
          <table:table-cell table:style-name="ce23" table:formula="of:=ROUND(21.04*1.025; 2)*12*6+ ROUND(21.04*1.025; 2)*7" office:value-type="currency" office:currency="EUR" office:value="1704.03">
            <text:p>1.704,03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7+ ROUND(20.82*1.025; 2)*0" office:value-type="currency" office:currency="EUR" office:value="298.76">
            <text:p>298,76 €</text:p>
          </table:table-cell>
          <table:table-cell table:style-name="ce29" table:formula="of:=SUM([.F193]+[.H193]+[.I193]+[.J193])" office:value-type="float" office:value="12076.51">
            <text:p>12.076,51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([.L193]/12)*2" office:value-type="float" office:value="949.38">
            <text:p>949,38 €</text:p>
          </table:table-cell>
          <table:table-cell table:style-name="ce23" table:formula="of:=[.L193]+[.M193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29" table:formula="of:=([.O193]/12)*2" office:value-type="float" office:value="777.23">
            <text:p>777,23 €</text:p>
          </table:table-cell>
          <table:table-cell table:style-name="ce29" table:formula="of:=[.O193]+[.P193]" office:value-type="float" office:value="5440.63">
            <text:p>5.440,63 €</text:p>
          </table:table-cell>
          <table:table-cell table:style-name="ce29" table:formula="of:=[.N193]+[.Q193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93]+[.R193]+[.S193]" office:value-type="float" office:value="25537.33">
            <text:p>25.537,33 €</text:p>
          </table:table-cell>
          <table:table-cell table:style-name="ce35" table:formula="of:=([.T193]+[.U193])*0.262" office:value-type="float" office:value="7149.43">
            <text:p>7.149,43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31">
            <text:p>31</text:p>
          </table:table-cell>
          <table:table-cell table:style-name="ce9" office:value-type="string">
            <text:p>PF15002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VACANTE – GOSAM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2">
            <text:p>2</text:p>
          </table:table-cell>
          <table:table-cell table:style-name="ce23" table:formula="of:=ROUND(21.04*1.025; 2)*12*2+ ROUND(21.04*1.025; 2)*0" office:value-type="currency" office:currency="EUR" office:value="517.68">
            <text:p>517,6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0" office:value-type="currency" office:currency="EUR" office:value="85.36">
            <text:p>85,36 €</text:p>
          </table:table-cell>
          <table:table-cell table:style-name="ce29" table:formula="of:=SUM([.F194]+[.H194]+[.I194]+[.J194])" office:value-type="float" office:value="10676.76">
            <text:p>10.676,7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([.L194]/12*2)" office:value-type="float" office:value="949.38">
            <text:p>949,38 €</text:p>
          </table:table-cell>
          <table:table-cell table:style-name="ce23" table:formula="of:=[.L194]+[.M194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194]/12)*2" office:value-type="float" office:value="777.23">
            <text:p>777,23 €</text:p>
          </table:table-cell>
          <table:table-cell table:style-name="ce29" table:formula="of:=[.O194]+[.P194]" office:value-type="float" office:value="5440.63">
            <text:p>5.440,63 €</text:p>
          </table:table-cell>
          <table:table-cell table:style-name="ce29" table:formula="of:=[.N194]+[.Q194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94]+[.R194]+[.S194]" office:value-type="float" office:value="24137.58">
            <text:p>24.137,58 €</text:p>
          </table:table-cell>
          <table:table-cell table:style-name="ce35" table:formula="of:=([.T194]+[.U194])*0.317" office:value-type="float" office:value="8206.54">
            <text:p>8.206,54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32">
            <text:p>32</text:p>
          </table:table-cell>
          <table:table-cell table:style-name="ce9" office:value-type="string">
            <text:p>PF15004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VACANTE – FAQUM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0*1</text:p>
          </table:table-cell>
          <table:table-cell table:style-name="ce23" table:formula="of:=ROUND(21.04*1.025; 2)*12*0+ ROUND(21.04*1.025; 2)*2" office:value-type="currency" office:currency="EUR" office:value="43.14">
            <text:p>43,14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12*0+ ROUND(20.82*1.025; 2)*1" office:value-type="currency" office:currency="EUR" office:value="21.34">
            <text:p>21,34 €</text:p>
          </table:table-cell>
          <table:table-cell table:style-name="ce29" table:formula="of:=SUM([.F195]+[.H195]+[.I195]+[.J195])" office:value-type="float" office:value="10138.2">
            <text:p>10.138,20 €</text:p>
          </table:table-cell>
          <table:table-cell table:style-name="ce23" table:formula="of:=ROUND(3350.09*1.025/14; 2)*12" office:value-type="currency" office:currency="EUR" office:value="2943.24">
            <text:p>2.943,24 €</text:p>
          </table:table-cell>
          <table:table-cell table:style-name="ce29" table:formula="of:=([.L195]/12*2)" office:value-type="float" office:value="490.54">
            <text:p>490,54 €</text:p>
          </table:table-cell>
          <table:table-cell table:style-name="ce23" table:formula="of:=[.L195]+[.M195]" office:value-type="currency" office:currency="EUR" office:value="3433.78">
            <text:p>3.433,78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195]/12)*2" office:value-type="float" office:value="777.23">
            <text:p>777,23 €</text:p>
          </table:table-cell>
          <table:table-cell table:style-name="ce29" table:formula="of:=[.O195]+[.P195]" office:value-type="float" office:value="5440.63">
            <text:p>5.440,63 €</text:p>
          </table:table-cell>
          <table:table-cell table:style-name="ce29" table:formula="of:=[.N195]+[.Q195]" office:value-type="float" office:value="8874.41">
            <text:p>8.874,41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95]+[.R195]+[.S195]" office:value-type="float" office:value="20387.14">
            <text:p>20.387,14 €</text:p>
          </table:table-cell>
          <table:table-cell table:style-name="ce35" table:formula="of:=([.T195]+[.U195])*0.317" office:value-type="float" office:value="7017.65">
            <text:p>7.017,65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33">
            <text:p>33</text:p>
          </table:table-cell>
          <table:table-cell table:style-name="ce9" office:value-type="string">
            <text:p>PF15005</text:p>
          </table:table-cell>
          <table:table-cell table:style-name="ce11" office:value-type="string">
            <text:p>Auxiliar Administrativo – Jefa OAC</text:p>
          </table:table-cell>
          <table:table-cell table:style-name="ce3" office:value-type="string">
            <text:p>SATRE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11">
            <text:p>11</text:p>
          </table:table-cell>
          <table:table-cell table:style-name="ce23" table:formula="of:=ROUND(21.04*1.025; 2)*12*10+ ROUND(21.04*1.025; 2)*0+ROUND(15.84*1.025; 2)*12*1" office:value-type="currency" office:currency="EUR" office:value="2783.28">
            <text:p>2.783,2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0+ ROUND(20.82*1.025; 2)*0+ROUND(15.84*1.025; 2)*2*1" office:value-type="currency" office:currency="EUR" office:value="459.28">
            <text:p>459,28 €</text:p>
          </table:table-cell>
          <table:table-cell table:style-name="ce29" table:formula="of:=SUM([.F196]+[.H196]+[.I196]+[.J196])" office:value-type="float" office:value="13316.28">
            <text:p>13.316,28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([.L196]/12*2)" office:value-type="float" office:value="949.38">
            <text:p>949,38 €</text:p>
          </table:table-cell>
          <table:table-cell table:style-name="ce23" table:formula="of:=[.L196]+[.M196]" office:value-type="currency" office:currency="EUR" office:value="6645.66">
            <text:p>6.645,66 €</text:p>
          </table:table-cell>
          <table:table-cell table:style-name="ce29" table:formula="of:=4549.66*1.025+(15793.8-4549.66)*1.025" office:value-type="float" office:value="16188.65">
            <text:p>16.188,65 €</text:p>
          </table:table-cell>
          <table:table-cell table:style-name="ce29" table:formula="of:=([.O196]/12)*2" office:value-type="float" office:value="2698.11">
            <text:p>2.698,11 €</text:p>
          </table:table-cell>
          <table:table-cell table:style-name="ce29" table:formula="of:=[.O196]+[.P196]" office:value-type="float" office:value="18886.76">
            <text:p>18.886,76 €</text:p>
          </table:table-cell>
          <table:table-cell table:style-name="ce29" table:formula="of:=[.N196]+[.Q196]" office:value-type="float" office:value="25532.42">
            <text:p>25.532,42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96]+[.R196]+[.S196]" office:value-type="float" office:value="40223.23">
            <text:p>40.223,23 €</text:p>
          </table:table-cell>
          <table:table-cell table:style-name="ce35" table:formula="of:=([.T196]+[.U196])*0.262" office:value-type="float" office:value="10997.14">
            <text:p>10.997,14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34">
            <text:p>34</text:p>
          </table:table-cell>
          <table:table-cell table:style-name="ce9" office:value-type="string">
            <text:p>PF15006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ALPEA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8*9</text:p>
          </table:table-cell>
          <table:table-cell table:style-name="ce23" table:formula="of:=ROUND(21.04*1.025; 2)*12*7+ ROUND(21.04*1.025; 2)*5+ROUND(40.83*1.025; 2)*12*1" office:value-type="currency" office:currency="EUR" office:value="2421.93">
            <text:p>2.421,93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7+ ROUND(20.82*1.025; 2)*1+ROUND(29.77*1.025; 2)*2*1" office:value-type="currency" office:currency="EUR" office:value="381.12">
            <text:p>381,12 €</text:p>
          </table:table-cell>
          <table:table-cell table:style-name="ce29" table:formula="of:=SUM([.F197]+[.H197]+[.I197]+[.J197])" office:value-type="float" office:value="12876.77">
            <text:p>12.876,77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([.L197]/12*2)" office:value-type="float" office:value="949.38">
            <text:p>949,38 €</text:p>
          </table:table-cell>
          <table:table-cell table:style-name="ce23" table:formula="of:=[.L197]+[.M197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197]/12)*2" office:value-type="float" office:value="777.23">
            <text:p>777,23 €</text:p>
          </table:table-cell>
          <table:table-cell table:style-name="ce29" table:formula="of:=[.O197]+[.P197]" office:value-type="float" office:value="5440.63">
            <text:p>5.440,63 €</text:p>
          </table:table-cell>
          <table:table-cell table:style-name="ce29" table:formula="of:=[.N197]+[.Q197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97]+[.R197]+[.S197]" office:value-type="float" office:value="26337.59">
            <text:p>26.337,59 €</text:p>
          </table:table-cell>
          <table:table-cell table:style-name="ce35" table:formula="of:=([.T197]+[.U197])*0.262" office:value-type="float" office:value="7359.1">
            <text:p>7.359,10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35">
            <text:p>35</text:p>
          </table:table-cell>
          <table:table-cell table:style-name="ce9" office:value-type="string">
            <text:p>PF15007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QUCOF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9*10</text:p>
          </table:table-cell>
          <table:table-cell table:style-name="ce23" table:formula="of:=ROUND(21.04*1.025; 2)*12*9+ ROUND(21.04*1.025; 2)*5" office:value-type="currency" office:currency="EUR" office:value="2437.41">
            <text:p>2.437,41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9+ ROUND(20.82*1.025; 2)*1" office:value-type="currency" office:currency="EUR" office:value="405.46">
            <text:p>405,46 €</text:p>
          </table:table-cell>
          <table:table-cell table:style-name="ce29" table:formula="of:=SUM([.F198]+[.H198]+[.I198]+[.J198])" office:value-type="float" office:value="12916.59">
            <text:p>12.916,59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([.L198]/12*2)" office:value-type="float" office:value="949.38">
            <text:p>949,38 €</text:p>
          </table:table-cell>
          <table:table-cell table:style-name="ce23" table:formula="of:=[.L198]+[.M198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29" table:formula="of:=([.O198]/12)*2" office:value-type="float" office:value="777.23">
            <text:p>777,23 €</text:p>
          </table:table-cell>
          <table:table-cell table:style-name="ce29" table:formula="of:=[.O198]+[.P198]" office:value-type="float" office:value="5440.63">
            <text:p>5.440,63 €</text:p>
          </table:table-cell>
          <table:table-cell table:style-name="ce29" table:formula="of:=[.N198]+[.Q198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98]+[.R198]+[.S198]" office:value-type="float" office:value="26377.41">
            <text:p>26.377,41 €</text:p>
          </table:table-cell>
          <table:table-cell table:style-name="ce35" table:formula="of:=([.T198]+[.U198])*0.262" office:value-type="float" office:value="7369.53">
            <text:p>7.369,53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36">
            <text:p>36</text:p>
          </table:table-cell>
          <table:table-cell table:style-name="ce9" office:value-type="string">
            <text:p>PF15008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SUGOJ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11">
            <text:p>11</text:p>
          </table:table-cell>
          <table:table-cell table:style-name="ce23" table:formula="of:=ROUND(21.04*1.025; 2)*12*11+ ROUND(21.04*1.025; 2)*0" office:value-type="currency" office:currency="EUR" office:value="2847.24">
            <text:p>2.847,24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1+ ROUND(20.82*1.025; 2)*0" office:value-type="currency" office:currency="EUR" office:value="469.48">
            <text:p>469,48 €</text:p>
          </table:table-cell>
          <table:table-cell table:style-name="ce29" table:formula="of:=SUM([.F199]+[.H199]+[.I199]+[.J199])" office:value-type="float" office:value="13390.44">
            <text:p>13.390,44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([.L199]/12*2)" office:value-type="float" office:value="949.38">
            <text:p>949,38 €</text:p>
          </table:table-cell>
          <table:table-cell table:style-name="ce23" table:formula="of:=[.L199]+[.M199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29" table:formula="of:=([.O199]/12)*2" office:value-type="float" office:value="777.23">
            <text:p>777,23 €</text:p>
          </table:table-cell>
          <table:table-cell table:style-name="ce29" table:formula="of:=[.O199]+[.P199]" office:value-type="float" office:value="5440.63">
            <text:p>5.440,63 €</text:p>
          </table:table-cell>
          <table:table-cell table:style-name="ce29" table:formula="of:=[.N199]+[.Q199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199]+[.R199]+[.S199]" office:value-type="float" office:value="26851.26">
            <text:p>26.851,26 €</text:p>
          </table:table-cell>
          <table:table-cell table:style-name="ce35" table:formula="of:=([.T199]+[.U199])*0.262" office:value-type="float" office:value="7493.68">
            <text:p>7.493,68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37">
            <text:p>37</text:p>
          </table:table-cell>
          <table:table-cell table:style-name="ce9" office:value-type="string">
            <text:p>PF15009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GOGOJ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9*10</text:p>
          </table:table-cell>
          <table:table-cell table:style-name="ce23" table:formula="of:=ROUND(21.04*1.025; 2)*12*9+ ROUND(21.04*1.025; 2)*1" office:value-type="currency" office:currency="EUR" office:value="2351.13">
            <text:p>2.351,13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9+ ROUND(20.82*1.025; 2)*1" office:value-type="currency" office:currency="EUR" office:value="405.46">
            <text:p>405,46 €</text:p>
          </table:table-cell>
          <table:table-cell table:style-name="ce29" table:formula="of:=SUM([.F200]+[.H200]+[.I200]+[.J200])" office:value-type="float" office:value="12830.31">
            <text:p>12.830,31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200]/12*2" office:value-type="float" office:value="949.38">
            <text:p>949,38 €</text:p>
          </table:table-cell>
          <table:table-cell table:style-name="ce23" table:formula="of:=[.L200]+[.M200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200]/12)*2" office:value-type="float" office:value="777.23">
            <text:p>777,23 €</text:p>
          </table:table-cell>
          <table:table-cell table:style-name="ce29" table:formula="of:=[.O200]+[.P200]" office:value-type="float" office:value="5440.63">
            <text:p>5.440,63 €</text:p>
          </table:table-cell>
          <table:table-cell table:style-name="ce29" table:formula="of:=[.N200]+[.Q200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200]+[.R200]+[.S200]" office:value-type="float" office:value="26291.13">
            <text:p>26.291,13 €</text:p>
          </table:table-cell>
          <table:table-cell table:style-name="ce29" table:formula="of:=([.T200]+[.U200])*0.262" office:value-type="float" office:value="7346.93">
            <text:p>7.346,93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38">
            <text:p>38</text:p>
          </table:table-cell>
          <table:table-cell table:style-name="ce9" office:value-type="string">
            <text:p>PF15027</text:p>
          </table:table-cell>
          <table:table-cell table:style-name="ce11" office:value-type="string">
            <text:p>Auxiliar Administrativo</text:p>
          </table:table-cell>
          <table:table-cell table:style-name="ce18" office:value-type="string">
            <text:p>GUSUJ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/12*2" office:value-type="currency" office:currency="EUR" office:value="1440.98">
            <text:p>1.440,98 €</text:p>
          </table:table-cell>
          <table:table-cell table:style-name="ce3" office:value-type="float" office:value="9">
            <text:p>9</text:p>
          </table:table-cell>
          <table:table-cell table:style-name="ce23" table:formula="of:=(ROUND(21.04*1.025; 2)*12*9+ ROUND(21.04*1.025; 2)*0)/12*2" office:value-type="currency" office:currency="EUR" office:value="388.26">
            <text:p>388,26 €</text:p>
          </table:table-cell>
          <table:table-cell table:style-name="ce23" table:formula="of:=ROUND(696.51*1.025; 2)*2/12*2" office:value-type="currency" office:currency="EUR" office:value="237.97">
            <text:p>237,97 €</text:p>
          </table:table-cell>
          <table:table-cell table:style-name="ce23" table:formula="of:=(ROUND(20.82*1.025; 2)*2*9+ ROUND(20.82*1.025; 2)*0)/12*2" office:value-type="currency" office:currency="EUR" office:value="64.02">
            <text:p>64,02 €</text:p>
          </table:table-cell>
          <table:table-cell table:style-name="ce29" table:formula="of:=SUM([.F201]+[.H201]+[.I201]+[.J201])" office:value-type="float" office:value="2131.23">
            <text:p>2.131,23 €</text:p>
          </table:table-cell>
          <table:table-cell table:style-name="ce23" table:formula="of:=ROUND(6483.55*1.025/14; 2)*12/12*2" office:value-type="currency" office:currency="EUR" office:value="949.38">
            <text:p>949,38 €</text:p>
          </table:table-cell>
          <table:table-cell table:style-name="ce29" table:formula="of:=[.L201]/12*2" office:value-type="float" office:value="158.23">
            <text:p>158,23 €</text:p>
          </table:table-cell>
          <table:table-cell table:style-name="ce23" table:formula="of:=[.L201]+[.M201]" office:value-type="currency" office:currency="EUR" office:value="1107.61">
            <text:p>1.107,61 €</text:p>
          </table:table-cell>
          <table:table-cell table:style-name="ce29" table:formula="of:=9204.72*1.025/12*2" office:value-type="float" office:value="1572.47">
            <text:p>1.572,47 €</text:p>
          </table:table-cell>
          <table:table-cell table:style-name="ce30" table:formula="of:=([.O201]/12)*2" office:value-type="float" office:value="262.08">
            <text:p>262,08 €</text:p>
          </table:table-cell>
          <table:table-cell table:style-name="ce29" table:formula="of:=[.O201]+[.P201]" office:value-type="float" office:value="1834.55">
            <text:p>1.834,55 €</text:p>
          </table:table-cell>
          <table:table-cell table:style-name="ce29" table:formula="of:=[.N201]+[.Q201]" office:value-type="float" office:value="2942.16">
            <text:p>2.942,16 €</text:p>
          </table:table-cell>
          <table:table-cell table:style-name="ce29" table:formula="of:=1341*1.025/12*2" office:value-type="float" office:value="229.09">
            <text:p>229,09 €</text:p>
          </table:table-cell>
          <table:table-cell table:style-name="ce29" table:formula="of:=1707.87*1.025/12*2" office:value-type="float" office:value="291.76">
            <text:p>291,76 €</text:p>
          </table:table-cell>
          <table:table-cell table:style-name="ce29" table:formula="of:=[.K201]+[.R201]+[.S201]" office:value-type="float" office:value="5302.48">
            <text:p>5.302,48 €</text:p>
          </table:table-cell>
          <table:table-cell table:style-name="ce29" table:formula="of:=([.T201]+[.U201])*0.262" office:value-type="float" office:value="1465.69">
            <text:p>1.465,69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39">
            <text:p>39</text:p>
          </table:table-cell>
          <table:table-cell table:style-name="ce9" office:value-type="string">
            <text:p>PF15033</text:p>
          </table:table-cell>
          <table:table-cell table:style-name="ce11" office:value-type="string">
            <text:p>Auxiliar Administrativo</text:p>
          </table:table-cell>
          <table:table-cell table:style-name="ce18" office:value-type="string">
            <text:p>VACANTE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/12*6" office:value-type="currency" office:currency="EUR" office:value="4322.94">
            <text:p>4.322,94 €</text:p>
          </table:table-cell>
          <table:table-cell table:style-name="ce3" office:value-type="float" office:value="0">
            <text:p>0</text:p>
          </table:table-cell>
          <table:table-cell table:style-name="ce23" table:formula="of:=ROUND(21.04*1.025; 2)*12*0+ ROUND(21.04*1.025; 2)*0" office:value-type="currency" office:currency="EUR" office:value="0">
            <text:p>0,00 €</text:p>
          </table:table-cell>
          <table:table-cell table:style-name="ce23" table:formula="of:=ROUND(696.51*1.025; 2)*2/12*6" office:value-type="currency" office:currency="EUR" office:value="713.92">
            <text:p>713,92 €</text:p>
          </table:table-cell>
          <table:table-cell table:style-name="ce23" table:formula="of:=ROUND(20.82*1.025; 2)*2*0+ ROUND(20.82*1.025; 2)*0" office:value-type="currency" office:currency="EUR" office:value="0">
            <text:p>0,00 €</text:p>
          </table:table-cell>
          <table:table-cell table:style-name="ce29" table:formula="of:=SUM([.F202]+[.H202]+[.I202]+[.J202])" office:value-type="float" office:value="5036.86">
            <text:p>5.036,86 €</text:p>
          </table:table-cell>
          <table:table-cell table:style-name="ce23" table:formula="of:=ROUND(3350.09*1.025/14; 2)*12/12*6" office:value-type="currency" office:currency="EUR" office:value="1471.62">
            <text:p>1.471,62 €</text:p>
          </table:table-cell>
          <table:table-cell table:style-name="ce29" table:formula="of:=[.L202]/12*2" office:value-type="float" office:value="245.27">
            <text:p>245,27 €</text:p>
          </table:table-cell>
          <table:table-cell table:style-name="ce23" table:formula="of:=[.L202]+[.M202]" office:value-type="currency" office:currency="EUR" office:value="1716.89">
            <text:p>1.716,89 €</text:p>
          </table:table-cell>
          <table:table-cell table:style-name="ce29" table:formula="of:=4549.66*1.025/12*6" office:value-type="float" office:value="2331.7">
            <text:p>2.331,70 €</text:p>
          </table:table-cell>
          <table:table-cell table:style-name="ce30" table:formula="of:=([.O202]/12)*2" office:value-type="float" office:value="388.62">
            <text:p>388,62 €</text:p>
          </table:table-cell>
          <table:table-cell table:style-name="ce29" table:formula="of:=[.O202]+[.P202]" office:value-type="float" office:value="2720.32">
            <text:p>2.720,32 €</text:p>
          </table:table-cell>
          <table:table-cell table:style-name="ce29" table:formula="of:=[.N202]+[.Q202]" office:value-type="float" office:value="4437.21">
            <text:p>4.437,21 €</text:p>
          </table:table-cell>
          <table:table-cell table:style-name="ce29" table:formula="of:=1341*1.025/12*6" office:value-type="float" office:value="687.26">
            <text:p>687,26 €</text:p>
          </table:table-cell>
          <table:table-cell table:style-name="ce29" table:formula="of:=1707.87*1.025/12*6" office:value-type="float" office:value="875.28">
            <text:p>875,28 €</text:p>
          </table:table-cell>
          <table:table-cell table:style-name="ce29" table:formula="of:=[.K202]+[.R202]+[.S202]" office:value-type="float" office:value="10161.33">
            <text:p>10.161,33 €</text:p>
          </table:table-cell>
          <table:table-cell table:style-name="ce29" table:formula="of:=([.T202]+[.U202])*0.262" office:value-type="float" office:value="2891.59">
            <text:p>2.891,59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40">
            <text:p>40</text:p>
          </table:table-cell>
          <table:table-cell table:style-name="ce9" office:value-type="string">
            <text:p>PF16001</text:p>
          </table:table-cell>
          <table:table-cell table:style-name="ce11" office:value-type="string">
            <text:p>Conserje</text:p>
          </table:table-cell>
          <table:table-cell table:style-name="ce18" office:value-type="string">
            <text:p>VACANTE – MEOLL</text:p>
          </table:table-cell>
          <table:table-cell table:style-name="ce3" office:value-type="string">
            <text:p>A.P.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0">
            <text:p>0</text:p>
          </table:table-cell>
          <table:table-cell table:style-name="ce23" table:formula="of:=ROUND(15.84*1.025; 2)*12*0+ ROUND(15.84*1.025; 2)*0" office:value-type="currency" office:currency="EUR" office:value="0">
            <text:p>0,00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12*0+ ROUND(15.84*1.025; 2)*0" office:value-type="currency" office:currency="EUR" office:value="0">
            <text:p>0,00 €</text:p>
          </table:table-cell>
          <table:table-cell table:style-name="ce29" table:formula="of:=SUM([.F203]+[.H203]+[.I203]+[.J203])" office:value-type="float" office:value="9232.16">
            <text:p>9.232,16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([.L203]/12)*2" office:value-type="float" office:value="733.52">
            <text:p>733,52 €</text:p>
          </table:table-cell>
          <table:table-cell table:style-name="ce23" table:formula="of:=[.L203]+[.M203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203]/12)*2" office:value-type="float" office:value="256.52">
            <text:p>256,52 €</text:p>
          </table:table-cell>
          <table:table-cell table:style-name="ce29" table:formula="of:=[.O203]+[.P203]" office:value-type="float" office:value="1795.62">
            <text:p>1.795,62 €</text:p>
          </table:table-cell>
          <table:table-cell table:style-name="ce29" table:formula="of:=[.N203]+[.Q203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423.66*1.025" office:value-type="float" office:value="1459.25">
            <text:p>1.459,25 €</text:p>
          </table:table-cell>
          <table:table-cell table:style-name="ce29" table:formula="of:=[.K203]+[.R203]+[.S203]" office:value-type="float" office:value="17376.59">
            <text:p>17.376,59 €</text:p>
          </table:table-cell>
          <table:table-cell table:style-name="ce35" table:formula="of:=([.T203]+[.U203])*0.317" office:value-type="float" office:value="5970.96">
            <text:p>5.970,96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41">
            <text:p>41</text:p>
          </table:table-cell>
          <table:table-cell table:style-name="ce9" office:value-type="string">
            <text:p>PF16002</text:p>
          </table:table-cell>
          <table:table-cell table:style-name="ce11" office:value-type="string">
            <text:p>Conserje</text:p>
          </table:table-cell>
          <table:table-cell table:style-name="ce3" office:value-type="string">
            <text:p>VACANTE – SAJOM</text:p>
          </table:table-cell>
          <table:table-cell table:style-name="ce3" office:value-type="string">
            <text:p>A.P.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0">
            <text:p>0</text:p>
          </table:table-cell>
          <table:table-cell table:style-name="ce23" table:formula="of:=ROUND(15.84*1.025; 2)*12*0+ ROUND(15.84*1.025; 2)*0" office:value-type="currency" office:currency="EUR" office:value="0">
            <text:p>0,00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0+ ROUND(15.84*1.025; 2)*0" office:value-type="currency" office:currency="EUR" office:value="0">
            <text:p>0,00 €</text:p>
          </table:table-cell>
          <table:table-cell table:style-name="ce29" table:formula="of:=SUM([.F204]+[.H204]+[.I204]+[.J204])" office:value-type="float" office:value="9232.16">
            <text:p>9.232,16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([.L204]/12)*2" office:value-type="float" office:value="733.52">
            <text:p>733,52 €</text:p>
          </table:table-cell>
          <table:table-cell table:style-name="ce23" table:formula="of:=[.L204]+[.M204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204]/12)*2" office:value-type="float" office:value="256.52">
            <text:p>256,52 €</text:p>
          </table:table-cell>
          <table:table-cell table:style-name="ce29" table:formula="of:=[.O204]+[.P204]" office:value-type="float" office:value="1795.62">
            <text:p>1.795,62 €</text:p>
          </table:table-cell>
          <table:table-cell table:style-name="ce29" table:formula="of:=[.N204]+[.Q204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423.66*1.025" office:value-type="float" office:value="1459.25">
            <text:p>1.459,25 €</text:p>
          </table:table-cell>
          <table:table-cell table:style-name="ce29" table:formula="of:=[.K204]+[.R204]+[.S204]" office:value-type="float" office:value="17376.59">
            <text:p>17.376,59 €</text:p>
          </table:table-cell>
          <table:table-cell table:style-name="ce35" table:formula="of:=([.T204]+[.U204])*0.317" office:value-type="float" office:value="5970.96">
            <text:p>5.970,96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5">
          <table:table-cell table:style-name="ce7" table:number-columns-repeated="2"/>
          <table:table-cell table:number-columns-repeated="22"/>
          <table:table-cell table:style-name="ce44"/>
          <table:table-cell table:style-name="ce52"/>
          <table:table-cell table:number-columns-repeated="998"/>
        </table:table-row>
        <table:table-row table:style-name="ro5">
          <table:table-cell table:style-name="ce6" table:number-columns-repeated="2"/>
          <table:table-cell table:style-name="ce14"/>
          <table:table-cell table:style-name="ce20"/>
          <table:table-cell table:style-name="ce21"/>
          <table:table-cell table:style-name="ce25"/>
          <table:table-cell table:style-name="ce21"/>
          <table:table-cell table:style-name="ce28" table:number-columns-repeated="16"/>
          <table:table-cell/>
          <table:table-cell table:style-name="ce44"/>
          <table:table-cell table:style-name="ce52"/>
          <table:table-cell table:style-name="ce6"/>
          <table:table-cell/>
          <table:table-cell table:style-name="ce6" table:number-columns-repeated="986"/>
          <table:table-cell table:number-columns-repeated="10"/>
        </table:table-row>
        <table:table-row table:style-name="ro6">
          <table:table-cell table:style-name="ce1" office:value-type="string" table:number-columns-spanned="22" table:number-rows-spanned="1">
            <text:p>PROGRAMA: POLÍTICA ECONÓMICA Y FISCAL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8"/>
          <table:table-cell table:style-name="ce40"/>
          <table:table-cell table:style-name="ce43"/>
          <table:table-cell table:style-name="ce51"/>
          <table:table-cell table:style-name="ce54"/>
          <table:table-cell table:style-name="ce58"/>
          <table:table-cell table:style-name="ce54" table:number-columns-repeated="986"/>
          <table:table-cell table:style-name="ce40" table:number-columns-repeated="9"/>
          <table:table-cell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style-name="ce36"/>
          <table:table-cell table:style-name="ce41"/>
          <table:table-cell table:style-name="ce45"/>
          <table:table-cell table:style-name="ce14"/>
          <table:table-cell table:style-name="ce56"/>
          <table:table-cell table:style-name="ce14" table:number-columns-repeated="986"/>
          <table:table-cell table:style-name="ce36" table:number-columns-repeated="10"/>
          <table:table-cell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F11021</text:p>
          </table:table-cell>
          <table:table-cell table:style-name="ce11" office:value-type="string">
            <text:p>Interventor</text:p>
          </table:table-cell>
          <table:table-cell table:style-name="ce18" office:value-type="string">
            <text:p>VACANTE – MALAG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float" office:value="3">
            <text:p>3</text:p>
          </table:table-cell>
          <table:table-cell table:style-name="ce23" table:formula="of:=ROUND(50.07*1.025; 2)*12*3+ ROUND(50.07*1.025; 2)*0" office:value-type="currency" office:currency="EUR" office:value="1847.52">
            <text:p>1.847,52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3+ ROUND(30.91*1.025; 2)*0" office:value-type="currency" office:currency="EUR" office:value="190.08">
            <text:p>190,08 €</text:p>
          </table:table-cell>
          <table:table-cell table:style-name="ce29" table:formula="of:=SUM([.F209]+[.H209]+[.I209]+[.J209])" office:value-type="float" office:value="19684.06">
            <text:p>19.684,0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209]/12*2" office:value-type="float" office:value="2329.46">
            <text:p>2.329,46 €</text:p>
          </table:table-cell>
          <table:table-cell table:style-name="ce23" table:formula="of:=[.L209]+[.M209]" office:value-type="currency" office:currency="EUR" office:value="16306.22">
            <text:p>16.306,22 €</text:p>
          </table:table-cell>
          <table:table-cell table:style-name="ce29" table:formula="of:=29895.66*1.025" office:value-type="float" office:value="30643.05">
            <text:p>30.643,05 €</text:p>
          </table:table-cell>
          <table:table-cell table:style-name="ce30" table:formula="of:=([.O209]/12)*2" office:value-type="float" office:value="5107.18">
            <text:p>5.107,18 €</text:p>
          </table:table-cell>
          <table:table-cell table:style-name="ce29" table:formula="of:=[.O209]+[.P209]" office:value-type="float" office:value="35750.23">
            <text:p>35.750,23 €</text:p>
          </table:table-cell>
          <table:table-cell table:style-name="ce29" table:formula="of:=[.N209]+[.Q209]" office:value-type="float" office:value="52056.45">
            <text:p>52.056,45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209]+[.R209]+[.S209]" office:value-type="float" office:value="74215.5">
            <text:p>74.215,50 €</text:p>
          </table:table-cell>
          <table:table-cell table:style-name="ce32" table:formula="of:=(4139.4*0.317)*12" office:value-type="float" office:value="15746.28">
            <text:p>15.746,28 €</text:p>
          </table:table-cell>
          <table:table-cell table:number-columns-repeated="2"/>
          <table:table-cell table:style-name="ce46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9" office:value-type="string">
            <text:p>PF11022</text:p>
          </table:table-cell>
          <table:table-cell table:style-name="ce11" office:value-type="string">
            <text:p>Tesorera</text:p>
          </table:table-cell>
          <table:table-cell table:style-name="ce18" office:value-type="string">
            <text:p>FLALN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float" office:value="7">
            <text:p>7</text:p>
          </table:table-cell>
          <table:table-cell table:style-name="ce23" table:formula="of:=ROUND(50.07*1.025; 2)*12*3+ ROUND(50.07*1.025; 2)*0+ROUND(30.91*1.025; 2)*12*1+ROUND(21.04*1.025; 2)*12*3" office:value-type="currency" office:currency="EUR" office:value="3004.2">
            <text:p>3.004,20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3+ ROUND(30.91*1.025; 2)*0+ROUND(26.68*1.025; 2)*2*1+ROUND(20.82*1.025; 2)*2*3" office:value-type="currency" office:currency="EUR" office:value="372.82">
            <text:p>372,82 €</text:p>
          </table:table-cell>
          <table:table-cell table:style-name="ce29" table:formula="of:=SUM([.F210]+[.H210]+[.I210]+[.J210])" office:value-type="float" office:value="21023.48">
            <text:p>21.023,48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210]/12*2" office:value-type="float" office:value="2329.46">
            <text:p>2.329,46 €</text:p>
          </table:table-cell>
          <table:table-cell table:style-name="ce23" table:formula="of:=[.L210]+[.M210]" office:value-type="currency" office:currency="EUR" office:value="16306.22">
            <text:p>16.306,22 €</text:p>
          </table:table-cell>
          <table:table-cell table:style-name="ce29" table:formula="of:=29895.66*1.025" office:value-type="float" office:value="30643.05">
            <text:p>30.643,05 €</text:p>
          </table:table-cell>
          <table:table-cell table:style-name="ce30" table:formula="of:=([.O210]/12)*2" office:value-type="float" office:value="5107.18">
            <text:p>5.107,18 €</text:p>
          </table:table-cell>
          <table:table-cell table:style-name="ce29" table:formula="of:=[.O210]+[.P210]" office:value-type="float" office:value="35750.23">
            <text:p>35.750,23 €</text:p>
          </table:table-cell>
          <table:table-cell table:style-name="ce29" table:formula="of:=[.N210]+[.Q210]" office:value-type="float" office:value="52056.45">
            <text:p>52.056,45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210]+[.R210]+[.S210]" office:value-type="float" office:value="75554.92">
            <text:p>75.554,92 €</text:p>
          </table:table-cell>
          <table:table-cell table:style-name="ce32" table:formula="of:=(4139.4*0.262)*12" office:value-type="float" office:value="13014.27">
            <text:p>13.014,27 €</text:p>
          </table:table-cell>
          <table:table-cell table:number-columns-repeated="2"/>
          <table:table-cell table:style-name="ce46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3">
            <text:p>3</text:p>
          </table:table-cell>
          <table:table-cell table:style-name="ce9" office:value-type="string">
            <text:p>PF11024</text:p>
          </table:table-cell>
          <table:table-cell table:style-name="ce11" office:value-type="string">
            <text:p>Tco. Admón. General</text:p>
          </table:table-cell>
          <table:table-cell table:style-name="ce18" office:value-type="string">
            <text:p>SULEE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3" office:value-type="float" office:value="8">
            <text:p>8</text:p>
          </table:table-cell>
          <table:table-cell table:style-name="ce23" table:formula="of:=ROUND(50.07*1.025; 2)*12*8+ ROUND(50.07*1.025; 2)*0" office:value-type="currency" office:currency="EUR" office:value="4926.72">
            <text:p>4.926,72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8+ ROUND(30.91*1.025; 2)*0" office:value-type="currency" office:currency="EUR" office:value="506.88">
            <text:p>506,88 €</text:p>
          </table:table-cell>
          <table:table-cell table:style-name="ce29" table:formula="of:=SUM([.F211]+[.H211]+[.I211]+[.J211])" office:value-type="float" office:value="23080.06">
            <text:p>23.080,0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211]/12*2" office:value-type="float" office:value="2329.46">
            <text:p>2.329,46 €</text:p>
          </table:table-cell>
          <table:table-cell table:style-name="ce23" table:formula="of:=[.L211]+[.M211]" office:value-type="currency" office:currency="EUR" office:value="16306.22">
            <text:p>16.306,22 €</text:p>
          </table:table-cell>
          <table:table-cell table:style-name="ce29" table:formula="of:=10976.11*1.025" office:value-type="float" office:value="11250.51">
            <text:p>11.250,51 €</text:p>
          </table:table-cell>
          <table:table-cell table:style-name="ce30" table:formula="of:=([.O211]/12)*2" office:value-type="float" office:value="1875.09">
            <text:p>1.875,09 €</text:p>
          </table:table-cell>
          <table:table-cell table:style-name="ce29" table:formula="of:=[.O211]+[.P211]" office:value-type="float" office:value="13125.6">
            <text:p>13.125,60 €</text:p>
          </table:table-cell>
          <table:table-cell table:style-name="ce29" table:formula="of:=[.N211]+[.Q211]" office:value-type="float" office:value="29431.82">
            <text:p>29.431,82 €</text:p>
          </table:table-cell>
          <table:table-cell table:style-name="ce29" table:formula="of:=2414.62*1.025" office:value-type="float" office:value="2474.99">
            <text:p>2.474,99 €</text:p>
          </table:table-cell>
          <table:table-cell table:style-name="ce29" table:formula="of:=3558.05*1.025" office:value-type="float" office:value="3647">
            <text:p>3.647,00 €</text:p>
          </table:table-cell>
          <table:table-cell table:style-name="ce29" table:formula="of:=[.K211]+[.R211]+[.S211]" office:value-type="float" office:value="54986.87">
            <text:p>54.986,87 €</text:p>
          </table:table-cell>
          <table:table-cell table:style-name="ce32" table:formula="of:=(4139.4*0.262)*12" office:value-type="float" office:value="13014.27">
            <text:p>13.014,27 €</text:p>
          </table:table-cell>
          <table:table-cell table:number-columns-repeated="2"/>
          <table:table-cell table:style-name="ce44"/>
          <table:table-cell table:number-columns-repeated="999"/>
        </table:table-row>
        <table:table-row table:style-name="ro4">
          <table:table-cell table:style-name="ce3" office:value-type="float" office:value="4">
            <text:p>4</text:p>
          </table:table-cell>
          <table:table-cell table:style-name="ce9" office:value-type="string">
            <text:p>PF11027</text:p>
          </table:table-cell>
          <table:table-cell table:style-name="ce11" office:value-type="string">
            <text:p>Tco. Admón. General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A1</text:p>
          </table:table-cell>
          <table:table-cell table:style-name="ce23" table:formula="of:=ROUND(15610.56*1.025/12; 2)*12/12" office:value-type="currency" office:currency="EUR" office:value="1333.4">
            <text:p>1.333,40 €</text:p>
          </table:table-cell>
          <table:table-cell table:style-name="ce3" office:value-type="float" office:value="0">
            <text:p>0</text:p>
          </table:table-cell>
          <table:table-cell table:style-name="ce23" table:formula="of:=ROUND(50.07*1.025; 2)*12*0+ ROUND(50.07*1.025; 2)*0" office:value-type="currency" office:currency="EUR" office:value="0">
            <text:p>0,00 €</text:p>
          </table:table-cell>
          <table:table-cell table:style-name="ce23" table:formula="of:=ROUND(802.76*1.025; 2)*2/12" office:value-type="currency" office:currency="EUR" office:value="137.14">
            <text:p>137,14 €</text:p>
          </table:table-cell>
          <table:table-cell table:style-name="ce23" table:formula="of:=ROUND(30.91*1.025; 2)*2*0+ ROUND(30.91*1.025; 2)*0" office:value-type="currency" office:currency="EUR" office:value="0">
            <text:p>0,00 €</text:p>
          </table:table-cell>
          <table:table-cell table:style-name="ce29" table:formula="of:=SUM([.F212]+[.H212]+[.I212]+[.J212])" office:value-type="float" office:value="1470.54">
            <text:p>1.470,54 €</text:p>
          </table:table-cell>
          <table:table-cell table:style-name="ce23" table:formula="of:=ROUND(7220.8*1.025/14; 2)*12/12" office:value-type="currency" office:currency="EUR" office:value="528.67">
            <text:p>528,67 €</text:p>
          </table:table-cell>
          <table:table-cell table:style-name="ce29" table:formula="of:=([.L212]/12*2)" office:value-type="float" office:value="88.11">
            <text:p>88,11 €</text:p>
          </table:table-cell>
          <table:table-cell table:style-name="ce23" table:formula="of:=[.L212]+[.M212]" office:value-type="currency" office:currency="EUR" office:value="616.78">
            <text:p>616,78 €</text:p>
          </table:table-cell>
          <table:table-cell table:style-name="ce29" table:formula="of:=10976.11*1.025/12" office:value-type="float" office:value="937.54">
            <text:p>937,54 €</text:p>
          </table:table-cell>
          <table:table-cell table:style-name="ce29" table:formula="of:=([.O212]/12)*2" office:value-type="float" office:value="156.26">
            <text:p>156,26 €</text:p>
          </table:table-cell>
          <table:table-cell table:style-name="ce29" table:formula="of:=[.O212]+[.P212]" office:value-type="float" office:value="1093.8">
            <text:p>1.093,80 €</text:p>
          </table:table-cell>
          <table:table-cell table:style-name="ce29" table:formula="of:=[.N212]+[.Q212]" office:value-type="float" office:value="1710.58">
            <text:p>1.710,58 €</text:p>
          </table:table-cell>
          <table:table-cell table:style-name="ce29" table:formula="of:=2414.62*1.025/12" office:value-type="float" office:value="206.25">
            <text:p>206,25 €</text:p>
          </table:table-cell>
          <table:table-cell table:style-name="ce29" table:formula="of:=3558.05*1.025/12" office:value-type="float" office:value="303.92">
            <text:p>303,92 €</text:p>
          </table:table-cell>
          <table:table-cell table:style-name="ce29" table:formula="of:=[.K212]+[.R212]+[.S212]" office:value-type="float" office:value="3387.37">
            <text:p>3.387,37 €</text:p>
          </table:table-cell>
          <table:table-cell table:style-name="ce35" table:formula="of:=([.T212]+[.U212])*0.317" office:value-type="float" office:value="1170.14">
            <text:p>1.170,14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5">
            <text:p>5</text:p>
          </table:table-cell>
          <table:table-cell table:style-name="ce9" office:value-type="string">
            <text:p>PF12023</text:p>
          </table:table-cell>
          <table:table-cell table:style-name="ce11" office:value-type="string">
            <text:p>Diplomado Empresariales</text:p>
          </table:table-cell>
          <table:table-cell table:style-name="ce18" office:value-type="string">
            <text:p>CRJIM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string">
            <text:p>7*8</text:p>
          </table:table-cell>
          <table:table-cell table:style-name="ce23" table:formula="of:=ROUND(40.83*1.025; 2)*12*7+ ROUND(40.83*1.025; 2)*6" office:value-type="currency" office:currency="EUR" office:value="3766.5">
            <text:p>3.766,5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7+ ROUND(29.77*1.025; 2)*1" office:value-type="currency" office:currency="EUR" office:value="457.65">
            <text:p>457,65 €</text:p>
          </table:table-cell>
          <table:table-cell table:style-name="ce29" table:formula="of:=SUM([.F213]+[.H213]+[.I213]+[.J213])" office:value-type="float" office:value="19741.55">
            <text:p>19.741,55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213]/12*2" office:value-type="float" office:value="1678.94">
            <text:p>1.678,94 €</text:p>
          </table:table-cell>
          <table:table-cell table:style-name="ce23" table:formula="of:=[.L213]+[.M213]" office:value-type="currency" office:currency="EUR" office:value="11752.58">
            <text:p>11.752,58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30" table:formula="of:=([.O213]/12)*2" office:value-type="float" office:value="1566.24">
            <text:p>1.566,24 €</text:p>
          </table:table-cell>
          <table:table-cell table:style-name="ce29" table:formula="of:=[.O213]+[.P213]" office:value-type="float" office:value="10963.65">
            <text:p>10.963,65 €</text:p>
          </table:table-cell>
          <table:table-cell table:style-name="ce29" table:formula="of:=[.N213]+[.Q213]" office:value-type="float" office:value="22716.23">
            <text:p>22.716,23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213]+[.R213]+[.S213]" office:value-type="float" office:value="44480.43">
            <text:p>44.480,43 €</text:p>
          </table:table-cell>
          <table:table-cell table:style-name="ce29" table:formula="of:=([.T213]+[.U213])*0.262" office:value-type="float" office:value="12380.06">
            <text:p>12.380,06 €</text:p>
          </table:table-cell>
          <table:table-cell table:number-columns-repeated="2"/>
          <table:table-cell table:style-name="ce44"/>
          <table:table-cell table:style-name="ce21" table:number-columns-repeated="2"/>
          <table:table-cell/>
          <table:table-cell table:style-name="ce21" table:number-columns-repeated="986"/>
          <table:table-cell table:number-columns-repeated="10"/>
        </table:table-row>
        <table:table-row table:style-name="ro4">
          <table:table-cell table:style-name="ce3" office:value-type="float" office:value="6">
            <text:p>6</text:p>
          </table:table-cell>
          <table:table-cell table:style-name="ce9" office:value-type="string">
            <text:p>PF12024</text:p>
          </table:table-cell>
          <table:table-cell table:style-name="ce11" office:value-type="string">
            <text:p>Diplomado Empresariales </text:p>
          </table:table-cell>
          <table:table-cell table:style-name="ce18" office:value-type="string">
            <text:p>HAABN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string">
            <text:p>7*8</text:p>
          </table:table-cell>
          <table:table-cell table:style-name="ce23" table:formula="of:=ROUND(40.83*1.025; 2)*12*7+ ROUND(40.83*1.025; 2)*6" office:value-type="currency" office:currency="EUR" office:value="3766.5">
            <text:p>3.766,5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7+ ROUND(29.77*1.025; 2)*1" office:value-type="currency" office:currency="EUR" office:value="457.65">
            <text:p>457,65 €</text:p>
          </table:table-cell>
          <table:table-cell table:style-name="ce29" table:formula="of:=SUM([.F214]+[.H214]+[.I214]+[.J214])" office:value-type="float" office:value="19741.55">
            <text:p>19.741,55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214]/12*2" office:value-type="float" office:value="1678.94">
            <text:p>1.678,94 €</text:p>
          </table:table-cell>
          <table:table-cell table:style-name="ce23" table:formula="of:=[.L214]+[.M214]" office:value-type="currency" office:currency="EUR" office:value="11752.58">
            <text:p>11.752,58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30" table:formula="of:=([.O214]/12)*2" office:value-type="float" office:value="1566.24">
            <text:p>1.566,24 €</text:p>
          </table:table-cell>
          <table:table-cell table:style-name="ce29" table:formula="of:=[.O214]+[.P214]" office:value-type="float" office:value="10963.65">
            <text:p>10.963,65 €</text:p>
          </table:table-cell>
          <table:table-cell table:style-name="ce29" table:formula="of:=[.N214]+[.Q214]" office:value-type="float" office:value="22716.23">
            <text:p>22.716,23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214]+[.R214]+[.S214]" office:value-type="float" office:value="44480.43">
            <text:p>44.480,43 €</text:p>
          </table:table-cell>
          <table:table-cell table:style-name="ce29" table:formula="of:=([.T214]+[.U214])*0.262" office:value-type="float" office:value="12380.06">
            <text:p>12.380,06 €</text:p>
          </table:table-cell>
          <table:table-cell table:number-columns-repeated="2"/>
          <table:table-cell table:style-name="ce46"/>
          <table:table-cell table:style-name="ce52"/>
          <table:table-cell table:style-name="ce6"/>
          <table:table-cell/>
          <table:table-cell table:style-name="ce6" table:number-columns-repeated="986"/>
          <table:table-cell table:number-columns-repeated="10"/>
        </table:table-row>
        <table:table-row table:style-name="ro4">
          <table:table-cell table:style-name="ce3" office:value-type="float" office:value="7">
            <text:p>7</text:p>
          </table:table-cell>
          <table:table-cell table:style-name="ce9" office:value-type="string">
            <text:p>PF12025</text:p>
          </table:table-cell>
          <table:table-cell table:style-name="ce13" office:value-type="string">
            <text:p>Diplomado Empresariales</text:p>
          </table:table-cell>
          <table:table-cell table:style-name="ce18" office:value-type="string">
            <text:p>VACANTE – DESAB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float" office:value="2">
            <text:p>2</text:p>
          </table:table-cell>
          <table:table-cell table:style-name="ce23" table:formula="of:=ROUND(40.83*1.025; 2)*12*2+ ROUND(40.83*1.025; 2)*0" office:value-type="currency" office:currency="EUR" office:value="1004.4">
            <text:p>1.004,4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2+ ROUND(29.77*1.025; 2)*0" office:value-type="currency" office:currency="EUR" office:value="122.04">
            <text:p>122,04 €</text:p>
          </table:table-cell>
          <table:table-cell table:style-name="ce29" table:formula="of:=SUM([.F215]+[.H215]+[.I215]+[.J215])" office:value-type="float" office:value="16643.84">
            <text:p>16.643,84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215]/12*2" office:value-type="float" office:value="1678.94">
            <text:p>1.678,94 €</text:p>
          </table:table-cell>
          <table:table-cell table:style-name="ce23" table:formula="of:=[.L215]+[.M215]" office:value-type="currency" office:currency="EUR" office:value="11752.58">
            <text:p>11.752,58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30" table:formula="of:=([.O215]/12)*2" office:value-type="float" office:value="1566.24">
            <text:p>1.566,24 €</text:p>
          </table:table-cell>
          <table:table-cell table:style-name="ce29" table:formula="of:=[.O215]+[.P215]" office:value-type="float" office:value="10963.65">
            <text:p>10.963,65 €</text:p>
          </table:table-cell>
          <table:table-cell table:style-name="ce29" table:formula="of:=[.N215]+[.Q215]" office:value-type="float" office:value="22716.23">
            <text:p>22.716,23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215]+[.R215]+[.S215]" office:value-type="float" office:value="41382.72">
            <text:p>41.382,72 €</text:p>
          </table:table-cell>
          <table:table-cell table:style-name="ce29" table:formula="of:=([.T215]+[.U215])*0.317" office:value-type="float" office:value="13996.95">
            <text:p>13.996,95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8">
            <text:p>8</text:p>
          </table:table-cell>
          <table:table-cell table:style-name="ce9" office:value-type="string">
            <text:p>PF12026</text:p>
          </table:table-cell>
          <table:table-cell table:style-name="ce13" office:value-type="string">
            <text:p>Diplomado Empresariales</text:p>
          </table:table-cell>
          <table:table-cell table:style-name="ce18" office:value-type="string">
            <text:p>VACANTE – CAOJA</text:p>
          </table:table-cell>
          <table:table-cell table:style-name="ce3" office:value-type="string">
            <text:p>A2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string">
            <text:p>1*2</text:p>
          </table:table-cell>
          <table:table-cell table:style-name="ce23" table:formula="of:=ROUND(40.83*1.025; 2)*12*1+ ROUND(40.83*1.025; 2)*5" office:value-type="currency" office:currency="EUR" office:value="711.45">
            <text:p>711,45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1+ ROUND(29.77*1.025; 2)*1" office:value-type="currency" office:currency="EUR" office:value="91.53">
            <text:p>91,53 €</text:p>
          </table:table-cell>
          <table:table-cell table:style-name="ce29" table:formula="of:=SUM([.F216]+[.H216]+[.I216]+[.J216])" office:value-type="float" office:value="16320.38">
            <text:p>16.320,38 €</text:p>
          </table:table-cell>
          <table:table-cell table:style-name="ce23" table:formula="of:=ROUND(5746.73*1.025/14; 2)*12" office:value-type="currency" office:currency="EUR" office:value="5048.88">
            <text:p>5.048,88 €</text:p>
          </table:table-cell>
          <table:table-cell table:style-name="ce29" table:formula="of:=[.L216]/12*2" office:value-type="float" office:value="841.48">
            <text:p>841,48 €</text:p>
          </table:table-cell>
          <table:table-cell table:style-name="ce23" table:formula="of:=[.L216]+[.M216]" office:value-type="currency" office:currency="EUR" office:value="5890.36">
            <text:p>5.890,36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30" table:formula="of:=([.O216]/12)*2" office:value-type="float" office:value="1566.24">
            <text:p>1.566,24 €</text:p>
          </table:table-cell>
          <table:table-cell table:style-name="ce29" table:formula="of:=[.O216]+[.P216]" office:value-type="float" office:value="10963.65">
            <text:p>10.963,65 €</text:p>
          </table:table-cell>
          <table:table-cell table:style-name="ce29" table:formula="of:=[.N216]+[.Q216]" office:value-type="float" office:value="16854.01">
            <text:p>16.854,01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2704.11*1.025" office:value-type="float" office:value="2771.71">
            <text:p>2.771,71 €</text:p>
          </table:table-cell>
          <table:table-cell table:style-name="ce29" table:formula="of:=[.K216]+[.R216]+[.S216]" office:value-type="float" office:value="35197.04">
            <text:p>35.197,04 €</text:p>
          </table:table-cell>
          <table:table-cell table:style-name="ce29" table:formula="of:=([.T216]+[.U216])*0.317" office:value-type="float" office:value="12036.09">
            <text:p>12.036,09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9">
            <text:p>9</text:p>
          </table:table-cell>
          <table:table-cell table:style-name="ce9" office:value-type="string">
            <text:p>PF14019</text:p>
          </table:table-cell>
          <table:table-cell table:style-name="ce11" office:value-type="string">
            <text:p>Administrativo</text:p>
          </table:table-cell>
          <table:table-cell table:style-name="ce18" office:value-type="string">
            <text:p>CRGOM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2">
            <text:p>12</text:p>
          </table:table-cell>
          <table:table-cell table:style-name="ce23" table:formula="of:=ROUND(30.91*1.025; 2)*12*9+ ROUND(30.91*1.025; 2)*0+ROUND(21.04*1.025; 2)*12*3" office:value-type="currency" office:currency="EUR" office:value="4197.96">
            <text:p>4.197,96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9+ ROUND(26.68*1.025; 2)*0+ROUND(20.82*1.025; 2)*2*3" office:value-type="currency" office:currency="EUR" office:value="620.34">
            <text:p>620,34 €</text:p>
          </table:table-cell>
          <table:table-cell table:style-name="ce29" table:formula="of:=SUM([.F217]+[.H217]+[.I217]+[.J217])" office:value-type="float" office:value="16702.88">
            <text:p>16.702,8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217]/12*2" office:value-type="float" office:value="1225.98">
            <text:p>1.225,98 €</text:p>
          </table:table-cell>
          <table:table-cell table:style-name="ce23" table:formula="of:=[.L217]+[.M217]" office:value-type="currency" office:currency="EUR" office:value="8581.86">
            <text:p>8.581,8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30" table:formula="of:=([.O217]/12)*2" office:value-type="float" office:value="1224.56">
            <text:p>1.224,56 €</text:p>
          </table:table-cell>
          <table:table-cell table:style-name="ce29" table:formula="of:=[.O217]+[.P217]" office:value-type="float" office:value="8571.92">
            <text:p>8.571,92 €</text:p>
          </table:table-cell>
          <table:table-cell table:style-name="ce29" table:formula="of:=[.N217]+[.Q217]" office:value-type="float" office:value="17153.78">
            <text:p>17.153,78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217]+[.R217]+[.S217]" office:value-type="float" office:value="35524.48">
            <text:p>35.524,48 €</text:p>
          </table:table-cell>
          <table:table-cell table:style-name="ce29" table:formula="of:=([.T217]+[.U217])*0.262" office:value-type="float" office:value="9842.53">
            <text:p>9.842,53 €</text:p>
          </table:table-cell>
          <table:table-cell table:number-columns-repeated="2"/>
          <table:table-cell table:style-name="ce44"/>
          <table:table-cell table:number-columns-repeated="999"/>
        </table:table-row>
        <table:table-row table:style-name="ro4">
          <table:table-cell table:style-name="ce3" office:value-type="float" office:value="10">
            <text:p>10</text:p>
          </table:table-cell>
          <table:table-cell table:style-name="ce9" office:value-type="string">
            <text:p>PF14020</text:p>
          </table:table-cell>
          <table:table-cell table:style-name="ce11" office:value-type="string">
            <text:p>Administrativo</text:p>
          </table:table-cell>
          <table:table-cell table:style-name="ce18" office:value-type="string">
            <text:p>CRLOR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7">
            <text:p>7</text:p>
          </table:table-cell>
          <table:table-cell table:style-name="ce23" table:formula="of:=ROUND(30.91*1.025; 2)*12*2+ ROUND(30.91*1.025; 2)*0+ROUND(21.04*1.025; 2)*12*5" office:value-type="currency" office:currency="EUR" office:value="2054.52">
            <text:p>2.054,52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2+ ROUND(26.68*1.025; 2)*0+ROUND(20.82*1.025; 2)*2*5" office:value-type="currency" office:currency="EUR" office:value="322.8">
            <text:p>322,80 €</text:p>
          </table:table-cell>
          <table:table-cell table:style-name="ce29" table:formula="of:=SUM([.F218]+[.H218]+[.I218]+[.J218])" office:value-type="float" office:value="14261.9">
            <text:p>14.261,90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218]/12*2" office:value-type="float" office:value="1225.98">
            <text:p>1.225,98 €</text:p>
          </table:table-cell>
          <table:table-cell table:style-name="ce23" table:formula="of:=[.L218]+[.M218]" office:value-type="currency" office:currency="EUR" office:value="8581.86">
            <text:p>8.581,8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30" table:formula="of:=([.O218]/12)*2" office:value-type="float" office:value="1224.56">
            <text:p>1.224,56 €</text:p>
          </table:table-cell>
          <table:table-cell table:style-name="ce29" table:formula="of:=[.O218]+[.P218]" office:value-type="float" office:value="8571.92">
            <text:p>8.571,92 €</text:p>
          </table:table-cell>
          <table:table-cell table:style-name="ce29" table:formula="of:=[.N218]+[.Q218]" office:value-type="float" office:value="17153.78">
            <text:p>17.153,78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218]+[.R218]+[.S218]" office:value-type="float" office:value="33083.5">
            <text:p>33.083,50 €</text:p>
          </table:table-cell>
          <table:table-cell table:style-name="ce29" table:formula="of:=([.T218]+[.U218])*0.262" office:value-type="float" office:value="9202.99">
            <text:p>9.202,99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11">
            <text:p>11</text:p>
          </table:table-cell>
          <table:table-cell table:style-name="ce9" office:value-type="string">
            <text:p>PF14021</text:p>
          </table:table-cell>
          <table:table-cell table:style-name="ce11" office:value-type="string">
            <text:p>Administrativo</text:p>
          </table:table-cell>
          <table:table-cell table:style-name="ce18" office:value-type="string">
            <text:p>GOGO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2">
            <text:p>12</text:p>
          </table:table-cell>
          <table:table-cell table:style-name="ce23" table:formula="of:=ROUND(30.91*1.025; 2)*12*12+ ROUND(30.91*1.025; 2)*0" office:value-type="currency" office:currency="EUR" office:value="4561.92">
            <text:p>4.561,92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12+ ROUND(26.68*1.025; 2)*0" office:value-type="currency" office:currency="EUR" office:value="656.4">
            <text:p>656,40 €</text:p>
          </table:table-cell>
          <table:table-cell table:style-name="ce29" table:formula="of:=SUM([.F219]+[.H219]+[.I219]+[.J219])" office:value-type="float" office:value="17102.9">
            <text:p>17.102,90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219]/12*2" office:value-type="float" office:value="1225.98">
            <text:p>1.225,98 €</text:p>
          </table:table-cell>
          <table:table-cell table:style-name="ce23" table:formula="of:=[.L219]+[.M219]" office:value-type="currency" office:currency="EUR" office:value="8581.86">
            <text:p>8.581,8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30" table:formula="of:=([.O219]/12)*2" office:value-type="float" office:value="1224.56">
            <text:p>1.224,56 €</text:p>
          </table:table-cell>
          <table:table-cell table:style-name="ce29" table:formula="of:=[.O219]+[.P219]" office:value-type="float" office:value="8571.92">
            <text:p>8.571,92 €</text:p>
          </table:table-cell>
          <table:table-cell table:style-name="ce29" table:formula="of:=[.N219]+[.Q219]" office:value-type="float" office:value="17153.78">
            <text:p>17.153,78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219]+[.R219]+[.S219]" office:value-type="float" office:value="35924.5">
            <text:p>35.924,50 €</text:p>
          </table:table-cell>
          <table:table-cell table:style-name="ce29" table:formula="of:=([.T219]+[.U219])*0.317" office:value-type="float" office:value="12035.51">
            <text:p>12.035,51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4">
          <table:table-cell table:style-name="ce3" office:value-type="float" office:value="12">
            <text:p>12</text:p>
          </table:table-cell>
          <table:table-cell table:style-name="ce9" office:value-type="string">
            <text:p>PF14022</text:p>
          </table:table-cell>
          <table:table-cell table:style-name="ce11" office:value-type="string">
            <text:p>Administrativo</text:p>
          </table:table-cell>
          <table:table-cell table:style-name="ce18" office:value-type="string">
            <text:p>NAHEE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2">
            <text:p>12</text:p>
          </table:table-cell>
          <table:table-cell table:style-name="ce23" table:formula="of:=ROUND(30.91*1.025; 2)*12*9+ ROUND(30.91*1.025; 2)*0+ROUND(21.04*1.025; 2)*12*3" office:value-type="currency" office:currency="EUR" office:value="4197.96">
            <text:p>4.197,96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9+ ROUND(26.68*1.025; 2)*0+ROUND(20.82*1.025; 2)*2*3" office:value-type="currency" office:currency="EUR" office:value="620.34">
            <text:p>620,34 €</text:p>
          </table:table-cell>
          <table:table-cell table:style-name="ce29" table:formula="of:=SUM([.F220]+[.H220]+[.I220]+[.J220])" office:value-type="float" office:value="16702.88">
            <text:p>16.702,8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220]/12*2" office:value-type="float" office:value="1225.98">
            <text:p>1.225,98 €</text:p>
          </table:table-cell>
          <table:table-cell table:style-name="ce23" table:formula="of:=[.L220]+[.M220]" office:value-type="currency" office:currency="EUR" office:value="8581.86">
            <text:p>8.581,8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30" table:formula="of:=([.O220]/12)*2" office:value-type="float" office:value="1224.56">
            <text:p>1.224,56 €</text:p>
          </table:table-cell>
          <table:table-cell table:style-name="ce29" table:formula="of:=[.O220]+[.P220]" office:value-type="float" office:value="8571.92">
            <text:p>8.571,92 €</text:p>
          </table:table-cell>
          <table:table-cell table:style-name="ce29" table:formula="of:=[.N220]+[.Q220]" office:value-type="float" office:value="17153.78">
            <text:p>17.153,78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220]+[.R220]+[.S220]" office:value-type="float" office:value="35524.48">
            <text:p>35.524,48 €</text:p>
          </table:table-cell>
          <table:table-cell table:style-name="ce35" table:formula="of:=([.T220]+[.U220])*0.262" office:value-type="float" office:value="9842.53">
            <text:p>9.842,53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13">
            <text:p>13</text:p>
          </table:table-cell>
          <table:table-cell table:style-name="ce9" office:value-type="string">
            <text:p>PF14023</text:p>
          </table:table-cell>
          <table:table-cell table:style-name="ce11" office:value-type="string">
            <text:p>Administrativo</text:p>
          </table:table-cell>
          <table:table-cell table:style-name="ce18" office:value-type="string">
            <text:p>RUPEJ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1">
            <text:p>11</text:p>
          </table:table-cell>
          <table:table-cell table:style-name="ce23" table:formula="of:=ROUND(30.91*1.025; 2)*12*8+ ROUND(30.91*1.025; 2)*0+ROUND(21.04*1.025; 2)*12*3" office:value-type="currency" office:currency="EUR" office:value="3817.8">
            <text:p>3.817,8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8+ ROUND(26.68*1.025; 2)*0+ROUND(20.82*1.025; 2)*2*3" office:value-type="currency" office:currency="EUR" office:value="565.64">
            <text:p>565,64 €</text:p>
          </table:table-cell>
          <table:table-cell table:style-name="ce29" table:formula="of:=SUM([.F221]+[.H221]+[.I221]+[.J221])" office:value-type="float" office:value="16268.02">
            <text:p>16.268,02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221]/12*2" office:value-type="float" office:value="1225.98">
            <text:p>1.225,98 €</text:p>
          </table:table-cell>
          <table:table-cell table:style-name="ce23" table:formula="of:=[.L221]+[.M221]" office:value-type="currency" office:currency="EUR" office:value="8581.86">
            <text:p>8.581,8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30" table:formula="of:=([.O221]/12)*2" office:value-type="float" office:value="1224.56">
            <text:p>1.224,56 €</text:p>
          </table:table-cell>
          <table:table-cell table:style-name="ce29" table:formula="of:=[.O221]+[.P221]" office:value-type="float" office:value="8571.92">
            <text:p>8.571,92 €</text:p>
          </table:table-cell>
          <table:table-cell table:style-name="ce29" table:formula="of:=[.N221]+[.Q221]" office:value-type="float" office:value="17153.78">
            <text:p>17.153,78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221]+[.R221]+[.S221]" office:value-type="float" office:value="35089.62">
            <text:p>35.089,62 €</text:p>
          </table:table-cell>
          <table:table-cell table:style-name="ce29" table:formula="of:=([.T221]+[.U221])*0.262" office:value-type="float" office:value="9728.59">
            <text:p>9.728,59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14">
            <text:p>14</text:p>
          </table:table-cell>
          <table:table-cell table:style-name="ce9" office:value-type="string">
            <text:p>PF14024</text:p>
          </table:table-cell>
          <table:table-cell table:style-name="ce11" office:value-type="string">
            <text:p>Administrativo</text:p>
          </table:table-cell>
          <table:table-cell table:style-name="ce18" office:value-type="string">
            <text:p>SUARA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2">
            <text:p>12</text:p>
          </table:table-cell>
          <table:table-cell table:style-name="ce23" table:formula="of:=ROUND(30.91*1.025; 2)*12*7+ ROUND(30.91*1.025; 2)*0+ROUND(21.04*1.025; 2)*12*5" office:value-type="currency" office:currency="EUR" office:value="3955.32">
            <text:p>3.955,32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7+ ROUND(26.68*1.025; 2)*0+ROUND(20.82*1.025; 2)*2*5" office:value-type="currency" office:currency="EUR" office:value="596.3">
            <text:p>596,30 €</text:p>
          </table:table-cell>
          <table:table-cell table:style-name="ce29" table:formula="of:=SUM([.F222]+[.H222]+[.I222]+[.J222])" office:value-type="float" office:value="16436.2">
            <text:p>16.436,20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222]/12*2" office:value-type="float" office:value="1225.98">
            <text:p>1.225,98 €</text:p>
          </table:table-cell>
          <table:table-cell table:style-name="ce23" table:formula="of:=[.L222]+[.M222]" office:value-type="currency" office:currency="EUR" office:value="8581.86">
            <text:p>8.581,8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30" table:formula="of:=([.O222]/12)*2" office:value-type="float" office:value="1224.56">
            <text:p>1.224,56 €</text:p>
          </table:table-cell>
          <table:table-cell table:style-name="ce29" table:formula="of:=[.O222]+[.P222]" office:value-type="float" office:value="8571.92">
            <text:p>8.571,92 €</text:p>
          </table:table-cell>
          <table:table-cell table:style-name="ce29" table:formula="of:=[.N222]+[.Q222]" office:value-type="float" office:value="17153.78">
            <text:p>17.153,78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222]+[.R222]+[.S222]" office:value-type="float" office:value="35257.8">
            <text:p>35.257,80 €</text:p>
          </table:table-cell>
          <table:table-cell table:style-name="ce29" table:formula="of:=([.T222]+[.U222])*0.262" office:value-type="float" office:value="9772.66">
            <text:p>9.772,66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15">
            <text:p>15</text:p>
          </table:table-cell>
          <table:table-cell table:style-name="ce9" office:value-type="string">
            <text:p>PF14025</text:p>
          </table:table-cell>
          <table:table-cell table:style-name="ce11" office:value-type="string">
            <text:p>Administrativo </text:p>
          </table:table-cell>
          <table:table-cell table:style-name="ce3" office:value-type="string">
            <text:p>VACANTE – ORSAS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string">
            <text:p>1*2</text:p>
          </table:table-cell>
          <table:table-cell table:style-name="ce23" table:formula="of:=ROUND(30.91*1.025; 2)*12*1+ ROUND(30.91*1.025; 2)*9" office:value-type="currency" office:currency="EUR" office:value="665.28">
            <text:p>665,28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2+ ROUND(26.68*1.025; 2)*0" office:value-type="currency" office:currency="EUR" office:value="109.4">
            <text:p>109,40 €</text:p>
          </table:table-cell>
          <table:table-cell table:style-name="ce29" table:formula="of:=SUM([.F223]+[.H223]+[.I223]+[.J223])" office:value-type="float" office:value="12659.26">
            <text:p>12.659,2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223]/12*2" office:value-type="float" office:value="1225.98">
            <text:p>1.225,98 €</text:p>
          </table:table-cell>
          <table:table-cell table:style-name="ce23" table:formula="of:=[.L223]+[.M223]" office:value-type="currency" office:currency="EUR" office:value="8581.86">
            <text:p>8.581,8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30" table:formula="of:=([.O223]/12)*2" office:value-type="float" office:value="1224.56">
            <text:p>1.224,56 €</text:p>
          </table:table-cell>
          <table:table-cell table:style-name="ce29" table:formula="of:=[.O223]+[.P223]" office:value-type="float" office:value="8571.92">
            <text:p>8.571,92 €</text:p>
          </table:table-cell>
          <table:table-cell table:style-name="ce29" table:formula="of:=[.N223]+[.Q223]" office:value-type="float" office:value="17153.78">
            <text:p>17.153,78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223]+[.R223]+[.S223]" office:value-type="float" office:value="31480.86">
            <text:p>31.480,86 €</text:p>
          </table:table-cell>
          <table:table-cell table:style-name="ce29" table:formula="of:=([.T223]+[.U223])*0.317" office:value-type="float" office:value="10626.88">
            <text:p>10.626,88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16">
            <text:p>16</text:p>
          </table:table-cell>
          <table:table-cell table:style-name="ce9" office:value-type="string">
            <text:p>PF14002</text:p>
          </table:table-cell>
          <table:table-cell table:style-name="ce11" office:value-type="string">
            <text:p>Administrativo</text:p>
          </table:table-cell>
          <table:table-cell table:style-name="ce18" office:value-type="string">
            <text:p>VACANTE – ROSOP</text:p>
          </table:table-cell>
          <table:table-cell table:style-name="ce3" office:value-type="string">
            <text:p>C1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string">
            <text:p>1*2</text:p>
          </table:table-cell>
          <table:table-cell table:style-name="ce23" table:formula="of:=ROUND(30.91*1.025; 2)*12*1+ROUND(30.91*1.025; 2)*9" office:value-type="currency" office:currency="EUR" office:value="665.28">
            <text:p>665,28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2+ROUND(26.68*1.025; 2)*0" office:value-type="currency" office:currency="EUR" office:value="109.4">
            <text:p>109,40 €</text:p>
          </table:table-cell>
          <table:table-cell table:style-name="ce29" table:formula="of:=SUM([.F224]+[.H224]+[.I224]+[.J224])" office:value-type="float" office:value="12659.26">
            <text:p>12.659,2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224]/12*2" office:value-type="float" office:value="1225.98">
            <text:p>1.225,98 €</text:p>
          </table:table-cell>
          <table:table-cell table:style-name="ce23" table:formula="of:=[.L224]+[.M224]" office:value-type="currency" office:currency="EUR" office:value="8581.86">
            <text:p>8.581,8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30" table:formula="of:=([.O224]/12)*2" office:value-type="float" office:value="1224.56">
            <text:p>1.224,56 €</text:p>
          </table:table-cell>
          <table:table-cell table:style-name="ce29" table:formula="of:=[.O224]+[.P224]" office:value-type="float" office:value="8571.92">
            <text:p>8.571,92 €</text:p>
          </table:table-cell>
          <table:table-cell table:style-name="ce29" table:formula="of:=[.N224]+[.Q224]" office:value-type="float" office:value="17153.78">
            <text:p>17.153,78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992.6*1.025" office:value-type="float" office:value="2042.42">
            <text:p>2.042,42 €</text:p>
          </table:table-cell>
          <table:table-cell table:style-name="ce29" table:formula="of:=[.K224]+[.R224]+[.S224]" office:value-type="float" office:value="31480.86">
            <text:p>31.480,86 €</text:p>
          </table:table-cell>
          <table:table-cell table:style-name="ce29" table:formula="of:=([.T224]+[.U224])*0.317" office:value-type="float" office:value="10626.88">
            <text:p>10.626,88 €</text:p>
          </table:table-cell>
          <table:table-cell table:number-columns-repeated="2"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17">
            <text:p>17</text:p>
          </table:table-cell>
          <table:table-cell table:style-name="ce9" office:value-type="string">
            <text:p>PF15020</text:p>
          </table:table-cell>
          <table:table-cell table:style-name="ce11" office:value-type="string">
            <text:p>Auxiliar Administrativo</text:p>
          </table:table-cell>
          <table:table-cell table:style-name="ce18" office:value-type="string">
            <text:p>ROSOV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5*6</text:p>
          </table:table-cell>
          <table:table-cell table:style-name="ce23" table:formula="of:=ROUND(21.04*1.025; 2)*12*5+ ROUND(21.04*1.025; 2)*10" office:value-type="currency" office:currency="EUR" office:value="1509.9">
            <text:p>1.509,90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6+ ROUND(20.82*1.025; 2)*0" office:value-type="currency" office:currency="EUR" office:value="256.08">
            <text:p>256,08 €</text:p>
          </table:table-cell>
          <table:table-cell table:style-name="ce29" table:formula="of:=SUM([.F225]+[.H225]+[.I225]+[.J225])" office:value-type="float" office:value="11839.7">
            <text:p>11.839,70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30" table:formula="of:=[.L225]/12*2" office:value-type="float" office:value="949.38">
            <text:p>949,38 €</text:p>
          </table:table-cell>
          <table:table-cell table:style-name="ce23" table:formula="of:=[.L225]+[.M225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225]/12)*2" office:value-type="float" office:value="777.23">
            <text:p>777,23 €</text:p>
          </table:table-cell>
          <table:table-cell table:style-name="ce29" table:formula="of:=[.O225]+[.P225]" office:value-type="float" office:value="5440.63">
            <text:p>5.440,63 €</text:p>
          </table:table-cell>
          <table:table-cell table:style-name="ce29" table:formula="of:=[.N225]+[.Q225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225]+[.R225]+[.S225]" office:value-type="float" office:value="25300.52">
            <text:p>25.300,52 €</text:p>
          </table:table-cell>
          <table:table-cell table:style-name="ce29" table:formula="of:=([.T225]+[.U225])*0.262" office:value-type="float" office:value="7087.39">
            <text:p>7.087,39 €</text:p>
          </table:table-cell>
          <table:table-cell table:style-name="ce5"/>
          <table:table-cell/>
          <table:table-cell table:style-name="ce44"/>
          <table:table-cell table:style-name="ce53"/>
          <table:table-cell table:number-columns-repeated="998"/>
        </table:table-row>
        <table:table-row table:style-name="ro4">
          <table:table-cell table:style-name="ce3" office:value-type="float" office:value="18">
            <text:p>18</text:p>
          </table:table-cell>
          <table:table-cell table:style-name="ce9" office:value-type="string">
            <text:p>PF15032</text:p>
          </table:table-cell>
          <table:table-cell table:style-name="ce11" office:value-type="string">
            <text:p>Auxiliar Administrativo</text:p>
          </table:table-cell>
          <table:table-cell table:style-name="ce18" office:value-type="string">
            <text:p>DISUM</text:p>
          </table:table-cell>
          <table:table-cell table:style-name="ce3" office:value-type="string">
            <text:p>C2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9">
            <text:p>9</text:p>
          </table:table-cell>
          <table:table-cell table:style-name="ce23" table:formula="of:=ROUND(21.04*1.025; 2)*12*7+ ROUND(21.04*1.025; 2)*0+ROUND(15.84*1.025; 2)*12*2" office:value-type="currency" office:currency="EUR" office:value="2201.64">
            <text:p>2.201,64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7+ ROUND(20.82*1.025; 2)*0+ROUND(15.84*1.025; 2)*2*2" office:value-type="currency" office:currency="EUR" office:value="363.72">
            <text:p>363,72 €</text:p>
          </table:table-cell>
          <table:table-cell table:style-name="ce29" table:formula="of:=SUM([.F226]+[.H226]+[.I226]+[.J226])" office:value-type="float" office:value="12639.08">
            <text:p>12.639,08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226]/12*2" office:value-type="float" office:value="949.38">
            <text:p>949,38 €</text:p>
          </table:table-cell>
          <table:table-cell table:style-name="ce23" table:formula="of:=[.L226]+[.M226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30" table:formula="of:=([.O226]/12)*2" office:value-type="float" office:value="777.23">
            <text:p>777,23 €</text:p>
          </table:table-cell>
          <table:table-cell table:style-name="ce29" table:formula="of:=[.O226]+[.P226]" office:value-type="float" office:value="5440.63">
            <text:p>5.440,63 €</text:p>
          </table:table-cell>
          <table:table-cell table:style-name="ce29" table:formula="of:=[.N226]+[.Q226]" office:value-type="float" office:value="12086.29">
            <text:p>12.086,29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07.87*1.025" office:value-type="float" office:value="1750.57">
            <text:p>1.750,57 €</text:p>
          </table:table-cell>
          <table:table-cell table:style-name="ce29" table:formula="of:=[.K226]+[.R226]+[.S226]" office:value-type="float" office:value="26099.9">
            <text:p>26.099,90 €</text:p>
          </table:table-cell>
          <table:table-cell table:style-name="ce29" table:formula="of:=([.T226]+[.U226])*0.262" office:value-type="float" office:value="7296.82">
            <text:p>7.296,82 €</text:p>
          </table:table-cell>
          <table:table-cell table:number-columns-repeated="2"/>
          <table:table-cell table:style-name="ce44"/>
          <table:table-cell table:style-name="ce52"/>
          <table:table-cell table:number-columns-repeated="998"/>
        </table:table-row>
        <table:table-row table:style-name="ro5">
          <table:table-cell table:style-name="ce8" table:number-columns-repeated="5"/>
          <table:table-cell/>
          <table:table-cell table:style-name="ce8" table:number-columns-repeated="17"/>
          <table:table-cell/>
          <table:table-cell table:style-name="ce8" table:number-columns-repeated="990"/>
          <table:table-cell table:number-columns-repeated="10"/>
        </table:table-row>
        <table:table-row table:style-name="ro5" table:number-rows-repeated="4">
          <table:table-cell table:number-columns-repeated="24"/>
          <table:table-cell table:style-name="ce46"/>
          <table:table-cell table:number-columns-repeated="999"/>
        </table:table-row>
        <table:table-row table:style-name="ro5" table:number-rows-repeated="118">
          <table:table-cell table:number-columns-repeated="24"/>
          <table:table-cell table:style-name="ce49"/>
          <table:table-cell table:number-columns-repeated="999"/>
        </table:table-row>
        <table:table-row table:style-name="ro5" table:number-rows-repeated="1048226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Print_Area" table:base-cell-address="$FUNCIONARIOS.$A$1" table:cell-range-address="FUNCIONARIOS.$A$1:FUNCIONARIOS.$V$418"/>
        </table:named-expressions>
      </table:table>
      <table:table table:name="LABORALES FIJOS" table:style-name="ta2">
        <office:forms form:automatic-focus="false" form:apply-design-mode="false"/>
        <table:table-column table:style-name="co29" table:default-cell-style-name="ce63"/>
        <table:table-column table:style-name="co30" table:default-cell-style-name="ce63"/>
        <table:table-column table:style-name="co31" table:default-cell-style-name="ce65"/>
        <table:table-column table:style-name="co32" table:default-cell-style-name="ce65"/>
        <table:table-column table:style-name="co33" table:default-cell-style-name="ce4"/>
        <table:table-column table:style-name="co34" table:default-cell-style-name="ce27"/>
        <table:table-column table:style-name="co35" table:default-cell-style-name="ce4"/>
        <table:table-column table:style-name="co36" table:default-cell-style-name="ce27"/>
        <table:table-column table:style-name="co37" table:default-cell-style-name="ce27"/>
        <table:table-column table:style-name="co13" table:default-cell-style-name="ce27"/>
        <table:table-column table:style-name="co38" table:default-cell-style-name="ce27"/>
        <table:table-column table:style-name="co39" table:default-cell-style-name="ce27"/>
        <table:table-column table:style-name="co40" table:default-cell-style-name="ce27"/>
        <table:table-column table:style-name="co41" table:default-cell-style-name="ce27"/>
        <table:table-column table:style-name="co8" table:default-cell-style-name="ce27"/>
        <table:table-column table:style-name="co42" table:default-cell-style-name="ce27"/>
        <table:table-column table:style-name="co43" table:default-cell-style-name="ce27"/>
        <table:table-column table:style-name="co44" table:default-cell-style-name="ce27"/>
        <table:table-column table:style-name="co45" table:default-cell-style-name="ce27"/>
        <table:table-column table:style-name="co46" table:default-cell-style-name="ce27"/>
        <table:table-column table:style-name="co47" table:default-cell-style-name="ce27"/>
        <table:table-column table:style-name="co48" table:default-cell-style-name="ce27"/>
        <table:table-column table:style-name="co27" table:number-columns-repeated="210" table:default-cell-style-name="ce5"/>
        <table:table-column table:style-name="co28" table:number-columns-repeated="767" table:default-cell-style-name="ce5"/>
        <table:table-column table:style-name="co49" table:default-cell-style-name="ce5"/>
        <table:table-column table:style-name="co49" table:default-cell-style-name="ce8"/>
        <table:table-column table:style-name="co50" table:number-columns-repeated="22" table:default-cell-style-name="ce8"/>
        <table:table-row table:style-name="ro1">
          <table:table-cell table:style-name="ce1" office:value-type="string" table:number-columns-spanned="22" table:number-rows-spanned="1">
            <text:p>PROGRAMA: URBANISMO: PLANEAMIENTO, GESTIÓN, EJECUCIÓN Y DISCIPLINA URBANÍSTICA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 table:number-columns-repeated="986"/>
          <table:table-cell table:style-name="ce40" table:number-columns-repeated="10"/>
          <table:table-cell table:number-columns-repeated="5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number-columns-repeated="978"/>
          <table:table-cell table:style-name="ce5" table:number-columns-repeated="8"/>
          <table:table-cell table:number-columns-repeated="15"/>
        </table:table-row>
        <table:table-row table:style-name="ro5">
          <table:table-cell table:style-name="ce61" office:value-type="float" office:value="1">
            <text:p>1</text:p>
          </table:table-cell>
          <table:table-cell table:style-name="ce9" office:value-type="string">
            <text:p>PL23011</text:p>
          </table:table-cell>
          <table:table-cell table:style-name="ce64" office:value-type="string">
            <text:p>Delineante</text:p>
          </table:table-cell>
          <table:table-cell table:style-name="ce3" office:value-type="string">
            <text:p>VACANTE – GACAG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6">
            <text:p>6</text:p>
          </table:table-cell>
          <table:table-cell table:style-name="ce23" table:formula="of:=ROUND(30.91*1.025; 2)*12*6+ROUND(30.91*1.025; 2)*0" office:value-type="currency" office:currency="EUR" office:value="2280.96">
            <text:p>2.280,96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ROUND(26.68*1.025; 2)*0" office:value-type="currency" office:currency="EUR" office:value="328.2">
            <text:p>328,20 €</text:p>
          </table:table-cell>
          <table:table-cell table:style-name="ce29" table:formula="of:=SUM([.F3]+[.H3]+[.I3]+[.J3])" office:value-type="float" office:value="14493.74">
            <text:p>14.493,74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3]/12*2" office:value-type="float" office:value="1225.98">
            <text:p>1.225,98 €</text:p>
          </table:table-cell>
          <table:table-cell table:style-name="ce23" table:formula="of:=[.L3]+[.M3]" office:value-type="currency" office:currency="EUR" office:value="8581.86">
            <text:p>8.581,86 €</text:p>
          </table:table-cell>
          <table:table-cell table:style-name="ce29" table:formula="of:=10874.07*1.025" office:value-type="float" office:value="11145.92">
            <text:p>11.145,92 €</text:p>
          </table:table-cell>
          <table:table-cell table:style-name="ce29" table:formula="of:=([.O3]/12)*2" office:value-type="float" office:value="1857.65">
            <text:p>1.857,65 €</text:p>
          </table:table-cell>
          <table:table-cell table:style-name="ce29" table:formula="of:=[.O3]+[.P3]" office:value-type="float" office:value="13003.57">
            <text:p>13.003,57 €</text:p>
          </table:table-cell>
          <table:table-cell table:style-name="ce29" table:formula="of:=[.Q3]+[.N3]" office:value-type="float" office:value="21585.43">
            <text:p>21.585,43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3]+[.R3]+[.S3]" office:value-type="float" office:value="37746.99">
            <text:p>37.746,99 €</text:p>
          </table:table-cell>
          <table:table-cell table:style-name="ce29" table:formula="of:=([.T3]+[.U3])*0.3325" office:value-type="float" office:value="13152.27">
            <text:p>13.152,27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2" table:number-columns-repeated="2"/>
          <table:table-cell table:number-columns-repeated="997"/>
          <table:table-cell table:style-name="ce8"/>
          <table:table-cell table:number-columns-repeated="23"/>
        </table:table-row>
        <table:table-row table:style-name="ro5">
          <table:table-cell table:number-columns-repeated="1023"/>
        </table:table-row>
        <table:table-row table:style-name="ro6">
          <table:table-cell table:style-name="ce1" office:value-type="string" table:number-columns-spanned="22" table:number-rows-spanned="1">
            <text:p>PROGRAMA: PAVIMENTACIÓN DE VÍAS PÚBLICAS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 table:number-columns-repeated="986"/>
          <table:table-cell table:style-name="ce40" table:number-columns-repeated="10"/>
          <table:table-cell table:number-columns-repeated="5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number-columns-repeated="978"/>
          <table:table-cell table:style-name="ce5" table:number-columns-repeated="8"/>
          <table:table-cell table:number-columns-repeated="15"/>
        </table:table-row>
        <table:table-row table:style-name="ro5">
          <table:table-cell table:style-name="ce61" office:value-type="float" office:value="1">
            <text:p>1</text:p>
          </table:table-cell>
          <table:table-cell table:style-name="ce9" office:value-type="string">
            <text:p>PL23012</text:p>
          </table:table-cell>
          <table:table-cell table:style-name="ce64" office:value-type="string">
            <text:p>Encargado de Obras</text:p>
          </table:table-cell>
          <table:table-cell table:style-name="ce3" office:value-type="string">
            <text:p>MOSIJ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4">
            <text:p>14</text:p>
          </table:table-cell>
          <table:table-cell table:style-name="ce23" table:formula="of:=ROUND(30.91*1.025; 2)*12*14+ROUND(30.91*1.025; 2)*0" office:value-type="currency" office:currency="EUR" office:value="5322.24">
            <text:p>5.322,24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14+ROUND(26.68*1.025; 2)*0" office:value-type="currency" office:currency="EUR" office:value="765.8">
            <text:p>765,80 €</text:p>
          </table:table-cell>
          <table:table-cell table:style-name="ce29" table:formula="of:=SUM([.F8]+[.H8]+[.I8]+[.J8])" office:value-type="float" office:value="17972.62">
            <text:p>17.972,62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8]/12*2" office:value-type="float" office:value="1225.98">
            <text:p>1.225,98 €</text:p>
          </table:table-cell>
          <table:table-cell table:style-name="ce23" table:formula="of:=[.L8]+[.M8]" office:value-type="currency" office:currency="EUR" office:value="8581.86">
            <text:p>8.581,86 €</text:p>
          </table:table-cell>
          <table:table-cell table:style-name="ce29" table:formula="of:=13487.66*1.025" office:value-type="float" office:value="13824.85">
            <text:p>13.824,85 €</text:p>
          </table:table-cell>
          <table:table-cell table:style-name="ce29" table:formula="of:=([.O8]/12)*2" office:value-type="float" office:value="2304.14">
            <text:p>2.304,14 €</text:p>
          </table:table-cell>
          <table:table-cell table:style-name="ce29" table:formula="of:=[.O8]+[.P8]" office:value-type="float" office:value="16128.99">
            <text:p>16.128,99 €</text:p>
          </table:table-cell>
          <table:table-cell table:style-name="ce29" table:formula="of:=[.Q8]+[.N8]" office:value-type="float" office:value="24710.85">
            <text:p>24.710,85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8]+[.R8]+[.S8]" office:value-type="float" office:value="44351.29">
            <text:p>44.351,29 €</text:p>
          </table:table-cell>
          <table:table-cell table:style-name="ce29" table:formula="of:=([.T8]+[.U8])*0.371" office:value-type="float" office:value="17125.36">
            <text:p>17.125,3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2">
            <text:p>2</text:p>
          </table:table-cell>
          <table:table-cell table:style-name="ce9" office:value-type="string">
            <text:p>PL23013</text:p>
          </table:table-cell>
          <table:table-cell table:style-name="ce64" office:value-type="string">
            <text:p>Encargado de Obras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C</text:p>
          </table:table-cell>
          <table:table-cell table:style-name="ce23" table:formula="of:=ROUND((10134.84-8435.04)*1.025/12; 2)*12/12" office:value-type="currency" office:currency="EUR" office:value="145.19">
            <text:p>145,19 €</text:p>
          </table:table-cell>
          <table:table-cell table:style-name="ce3" office:value-type="float" office:value="0">
            <text:p>0</text:p>
          </table:table-cell>
          <table:table-cell table:style-name="ce23" table:formula="of:=ROUND(30.91*1.025; 2)*12*0+ROUND(30.91*1.025; 2)*0" office:value-type="currency" office:currency="EUR" office:value="0">
            <text:p>0,00 €</text:p>
          </table:table-cell>
          <table:table-cell table:style-name="ce23" table:formula="of:=ROUND((729.96-696.51)*1.025; 2)*2/12" office:value-type="currency" office:currency="EUR" office:value="5.72">
            <text:p>5,72 €</text:p>
          </table:table-cell>
          <table:table-cell table:style-name="ce23" table:formula="of:=ROUND(26.68*1.025; 2)*2*0+ROUND(26.68*1.025; 2)*0" office:value-type="currency" office:currency="EUR" office:value="0">
            <text:p>0,00 €</text:p>
          </table:table-cell>
          <table:table-cell table:style-name="ce29" table:formula="of:=SUM([.F9]+[.H9]+[.I9]+[.J9])" office:value-type="float" office:value="150.91">
            <text:p>150,91 €</text:p>
          </table:table-cell>
          <table:table-cell table:style-name="ce23" table:formula="of:=ROUND((8372.61-6483.55)*1.025/14; 2)*12/12" office:value-type="currency" office:currency="EUR" office:value="138.31">
            <text:p>138,31 €</text:p>
          </table:table-cell>
          <table:table-cell table:style-name="ce29" table:formula="of:=[.L9]/12*2" office:value-type="float" office:value="23.05">
            <text:p>23,05 €</text:p>
          </table:table-cell>
          <table:table-cell table:style-name="ce23" table:formula="of:=[.L9]+[.M9]" office:value-type="currency" office:currency="EUR" office:value="161.36">
            <text:p>161,36 €</text:p>
          </table:table-cell>
          <table:table-cell table:style-name="ce29" table:formula="of:=(13487.66-7760)*1.025/12" office:value-type="float" office:value="489.24">
            <text:p>489,24 €</text:p>
          </table:table-cell>
          <table:table-cell table:style-name="ce29" table:formula="of:=([.O9]/12)*2" office:value-type="float" office:value="81.54">
            <text:p>81,54 €</text:p>
          </table:table-cell>
          <table:table-cell table:style-name="ce29" table:formula="of:=[.O9]+[.P9]" office:value-type="float" office:value="570.78">
            <text:p>570,78 €</text:p>
          </table:table-cell>
          <table:table-cell table:style-name="ce29" table:formula="of:=[.Q9]+[.N9]" office:value-type="float" office:value="732.14">
            <text:p>732,14 €</text:p>
          </table:table-cell>
          <table:table-cell table:style-name="ce29" table:formula="of:=(1627.14-1341)*1.025/12" office:value-type="float" office:value="24.44">
            <text:p>24,44 €</text:p>
          </table:table-cell>
          <table:table-cell table:style-name="ce29" table:formula="of:=(1764.6-1764.6)" office:value-type="float" office:value="0">
            <text:p>0,00 €</text:p>
          </table:table-cell>
          <table:table-cell table:style-name="ce29" table:formula="of:=[.K9]+[.R9]+[.S9]" office:value-type="float" office:value="907.49">
            <text:p>907,49 €</text:p>
          </table:table-cell>
          <table:table-cell table:style-name="ce29" table:formula="of:=([.T9]+[.U9])*0.371" office:value-type="float" office:value="336.68">
            <text:p>336,68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3">
            <text:p>3</text:p>
          </table:table-cell>
          <table:table-cell table:style-name="ce9" office:value-type="string">
            <text:p>PL23014</text:p>
          </table:table-cell>
          <table:table-cell table:style-name="ce64" office:value-type="string">
            <text:p>Técnico de Embellecimiento</text:p>
          </table:table-cell>
          <table:table-cell table:style-name="ce3" office:value-type="string">
            <text:p>MOPOE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0">
            <text:p>10</text:p>
          </table:table-cell>
          <table:table-cell table:style-name="ce23" table:formula="of:=ROUND(30.91*1.025; 2)*12*5+ROUND(30.91*1.025; 2)*0+ROUND(21.04*1.025; 2)*12*5" office:value-type="currency" office:currency="EUR" office:value="3195">
            <text:p>3.195,00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5+ROUND(26.68*1.025; 2)*0+ROUND(20.82*1.025; 2)*2*5" office:value-type="currency" office:currency="EUR" office:value="486.9">
            <text:p>486,90 €</text:p>
          </table:table-cell>
          <table:table-cell table:style-name="ce29" table:formula="of:=SUM([.F10]+[.H10]+[.I10]+[.J10])" office:value-type="float" office:value="15566.48">
            <text:p>15.566,4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10]/12*2" office:value-type="float" office:value="1225.98">
            <text:p>1.225,98 €</text:p>
          </table:table-cell>
          <table:table-cell table:style-name="ce23" table:formula="of:=[.L10]+[.M10]" office:value-type="currency" office:currency="EUR" office:value="8581.86">
            <text:p>8.581,86 €</text:p>
          </table:table-cell>
          <table:table-cell table:style-name="ce29" table:formula="of:=13068.07*1.025" office:value-type="float" office:value="13394.77">
            <text:p>13.394,77 €</text:p>
          </table:table-cell>
          <table:table-cell table:style-name="ce29" table:formula="of:=([.O10]/12)*2" office:value-type="float" office:value="2232.46">
            <text:p>2.232,46 €</text:p>
          </table:table-cell>
          <table:table-cell table:style-name="ce29" table:formula="of:=[.O10]+[.P10]" office:value-type="float" office:value="15627.23">
            <text:p>15.627,23 €</text:p>
          </table:table-cell>
          <table:table-cell table:style-name="ce29" table:formula="of:=[.Q10]+[.N10]" office:value-type="float" office:value="24209.09">
            <text:p>24.209,09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0]+[.R10]+[.S10]" office:value-type="float" office:value="41443.39">
            <text:p>41.443,39 €</text:p>
          </table:table-cell>
          <table:table-cell table:style-name="ce29" table:formula="of:=([.T10]+[.U10])*0.319" office:value-type="float" office:value="13797.42">
            <text:p>13.797,42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4">
            <text:p>4</text:p>
          </table:table-cell>
          <table:table-cell table:style-name="ce9" office:value-type="string">
            <text:p>PL24026</text:p>
          </table:table-cell>
          <table:table-cell table:style-name="ce64" office:value-type="string">
            <text:p>Conductor 1ª Tractorista</text:p>
          </table:table-cell>
          <table:table-cell table:style-name="ce3" office:value-type="string">
            <text:p>BRRAM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8">
            <text:p>8</text:p>
          </table:table-cell>
          <table:table-cell table:style-name="ce23" table:formula="of:=ROUND(21.04*1.025; 2)*12*8+ ROUND(21.04*1.025; 2)*0" office:value-type="currency" office:currency="EUR" office:value="2070.72">
            <text:p>2.070,72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8+ ROUND(20.82*1.025; 2)*0" office:value-type="currency" office:currency="EUR" office:value="341.44">
            <text:p>341,44 €</text:p>
          </table:table-cell>
          <table:table-cell table:style-name="ce29" table:formula="of:=SUM([.F11]+[.H11]+[.I11]+[.J11])" office:value-type="float" office:value="12485.88">
            <text:p>12.485,88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1]/12*2" office:value-type="float" office:value="949.38">
            <text:p>949,38 €</text:p>
          </table:table-cell>
          <table:table-cell table:style-name="ce23" table:formula="of:=[.L11]+[.M11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11]/12)*2" office:value-type="float" office:value="475.31">
            <text:p>475,31 €</text:p>
          </table:table-cell>
          <table:table-cell table:style-name="ce29" table:formula="of:=[.O11]+[.P11]" office:value-type="float" office:value="3327.14">
            <text:p>3.327,14 €</text:p>
          </table:table-cell>
          <table:table-cell table:style-name="ce29" table:formula="of:=[.Q11]+[.N11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1]+[.R11]+[.S11]" office:value-type="float" office:value="23833.21">
            <text:p>23.833,21 €</text:p>
          </table:table-cell>
          <table:table-cell table:style-name="ce29" table:formula="of:=([.T11]+[.U11])*0.371" office:value-type="float" office:value="9513.16">
            <text:p>9.513,1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5">
            <text:p>5</text:p>
          </table:table-cell>
          <table:table-cell table:style-name="ce9" office:value-type="string">
            <text:p>PL24028</text:p>
          </table:table-cell>
          <table:table-cell table:style-name="ce64" office:value-type="string">
            <text:p>Conductor de 1ª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/12*3" office:value-type="currency" office:currency="EUR" office:value="2161.47">
            <text:p>2.161,47 €</text:p>
          </table:table-cell>
          <table:table-cell table:style-name="ce3" office:value-type="float" office:value="0">
            <text:p>0</text:p>
          </table:table-cell>
          <table:table-cell table:style-name="ce23" table:formula="of:=ROUND(21.04*1.025; 2)*12*0+ ROUND(21.04*1.025; 2)*0+ROUND(15.84*1.025; 2)*12*0" office:value-type="currency" office:currency="EUR" office:value="0">
            <text:p>0,00 €</text:p>
          </table:table-cell>
          <table:table-cell table:style-name="ce23" table:formula="of:=ROUND(696.51*1.025; 2)*2/12*3" office:value-type="currency" office:currency="EUR" office:value="356.96">
            <text:p>356,96 €</text:p>
          </table:table-cell>
          <table:table-cell table:style-name="ce23" table:formula="of:=ROUND(20.82*1.025; 2)*2*0+ ROUND(20.82*1.025; 2)*0+ROUND(15.84*1.025; 2)*2*0" office:value-type="currency" office:currency="EUR" office:value="0">
            <text:p>0,00 €</text:p>
          </table:table-cell>
          <table:table-cell table:style-name="ce29" table:formula="of:=SUM([.F12]+[.H12]+[.I12]+[.J12])" office:value-type="float" office:value="2518.43">
            <text:p>2.518,43 €</text:p>
          </table:table-cell>
          <table:table-cell table:style-name="ce23" table:formula="of:=ROUND(6483.55*1.025/14; 2)*12/12*3" office:value-type="currency" office:currency="EUR" office:value="1424.07">
            <text:p>1.424,07 €</text:p>
          </table:table-cell>
          <table:table-cell table:style-name="ce29" table:formula="of:=[.L12]/12*2" office:value-type="float" office:value="237.35">
            <text:p>237,35 €</text:p>
          </table:table-cell>
          <table:table-cell table:style-name="ce23" table:formula="of:=[.L12]+[.M12]" office:value-type="currency" office:currency="EUR" office:value="1661.42">
            <text:p>1.661,42 €</text:p>
          </table:table-cell>
          <table:table-cell table:style-name="ce29" table:formula="of:=2782.27*1.025/12*3" office:value-type="float" office:value="712.96">
            <text:p>712,96 €</text:p>
          </table:table-cell>
          <table:table-cell table:style-name="ce29" table:formula="of:=([.O12]/12)*2" office:value-type="float" office:value="118.83">
            <text:p>118,83 €</text:p>
          </table:table-cell>
          <table:table-cell table:style-name="ce29" table:formula="of:=[.O12]+[.P12]" office:value-type="float" office:value="831.79">
            <text:p>831,79 €</text:p>
          </table:table-cell>
          <table:table-cell table:style-name="ce29" table:formula="of:=[.Q12]+[.N12]" office:value-type="float" office:value="2493.21">
            <text:p>2.493,21 €</text:p>
          </table:table-cell>
          <table:table-cell table:style-name="ce29" table:formula="of:=1341*1.025/12*3" office:value-type="float" office:value="343.63">
            <text:p>343,63 €</text:p>
          </table:table-cell>
          <table:table-cell table:style-name="ce29" table:formula="of:=1764.6*1.025/12*3" office:value-type="float" office:value="452.18">
            <text:p>452,18 €</text:p>
          </table:table-cell>
          <table:table-cell table:style-name="ce29" table:formula="of:=[.K12]+[.R12]+[.S12]" office:value-type="float" office:value="5355.27">
            <text:p>5.355,27 €</text:p>
          </table:table-cell>
          <table:table-cell table:style-name="ce29" table:formula="of:=([.T12]+[.U12])*0.371" office:value-type="float" office:value="2154.56">
            <text:p>2.154,5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6">
            <text:p>6</text:p>
          </table:table-cell>
          <table:table-cell table:style-name="ce9" office:value-type="string">
            <text:p>PL24029</text:p>
          </table:table-cell>
          <table:table-cell table:style-name="ce64" office:value-type="string">
            <text:p>Oficial 1ª Mantenimiento</text:p>
          </table:table-cell>
          <table:table-cell table:style-name="ce61" office:value-type="string">
            <text:p>RAGAA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7*8</text:p>
          </table:table-cell>
          <table:table-cell table:style-name="ce23" table:formula="of:=ROUND(21.04*1.025; 2)*12*2+ ROUND(21.04*1.025; 2)*6+ROUND(15.84*1.025; 2)*12*5" office:value-type="currency" office:currency="EUR" office:value="1621.5">
            <text:p>1.621,50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1+ROUND(15.84*1.025; 2)*2*5" office:value-type="currency" office:currency="EUR" office:value="269.1">
            <text:p>269,10 €</text:p>
          </table:table-cell>
          <table:table-cell table:style-name="ce29" table:formula="of:=SUM([.F13]+[.H13]+[.I13]+[.J13])" office:value-type="float" office:value="11964.32">
            <text:p>11.964,32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3]/12*2" office:value-type="float" office:value="949.38">
            <text:p>949,38 €</text:p>
          </table:table-cell>
          <table:table-cell table:style-name="ce23" table:formula="of:=[.L13]+[.M13]" office:value-type="currency" office:currency="EUR" office:value="6645.66">
            <text:p>6.645,66 €</text:p>
          </table:table-cell>
          <table:table-cell table:style-name="ce29" table:formula="of:=9983.43*1.025" office:value-type="float" office:value="10233.02">
            <text:p>10.233,02 €</text:p>
          </table:table-cell>
          <table:table-cell table:style-name="ce29" table:formula="of:=([.O13]/12)*2" office:value-type="float" office:value="1705.5">
            <text:p>1.705,50 €</text:p>
          </table:table-cell>
          <table:table-cell table:style-name="ce29" table:formula="of:=[.O13]+[.P13]" office:value-type="float" office:value="11938.52">
            <text:p>11.938,52 €</text:p>
          </table:table-cell>
          <table:table-cell table:style-name="ce29" table:formula="of:=[.Q13]+[.N13]" office:value-type="float" office:value="18584.18">
            <text:p>18.584,18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3]+[.R13]+[.S13]" office:value-type="float" office:value="31923.03">
            <text:p>31.923,03 €</text:p>
          </table:table-cell>
          <table:table-cell table:style-name="ce29" table:formula="of:=([.T13]+[.U13])*0.371" office:value-type="float" office:value="12514.48">
            <text:p>12.514,48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7">
            <text:p>7</text:p>
          </table:table-cell>
          <table:table-cell table:style-name="ce9" office:value-type="string">
            <text:p>PL24030</text:p>
          </table:table-cell>
          <table:table-cell table:style-name="ce64" office:value-type="string">
            <text:p>Oficial 1ª Mantenimiento</text:p>
          </table:table-cell>
          <table:table-cell table:style-name="ce3" office:value-type="string">
            <text:p>GUIZJ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9">
            <text:p>9</text:p>
          </table:table-cell>
          <table:table-cell table:style-name="ce23" table:formula="of:=ROUND(21.04*1.025; 2)*12*7+ ROUND(21.04*1.025; 2)*0+ROUND(15.84*1.025; 2)*12*2" office:value-type="currency" office:currency="EUR" office:value="2201.64">
            <text:p>2.201,64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7+ ROUND(20.82*1.025; 2)*0+ROUND(15.84*1.025; 2)*2*2" office:value-type="currency" office:currency="EUR" office:value="363.72">
            <text:p>363,72 €</text:p>
          </table:table-cell>
          <table:table-cell table:style-name="ce29" table:formula="of:=SUM([.F14]+[.H14]+[.I14]+[.J14])" office:value-type="float" office:value="12639.08">
            <text:p>12.639,08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4]/12*2" office:value-type="float" office:value="949.38">
            <text:p>949,38 €</text:p>
          </table:table-cell>
          <table:table-cell table:style-name="ce23" table:formula="of:=[.L14]+[.M14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14]/12)*2" office:value-type="float" office:value="475.31">
            <text:p>475,31 €</text:p>
          </table:table-cell>
          <table:table-cell table:style-name="ce29" table:formula="of:=[.O14]+[.P14]" office:value-type="float" office:value="3327.14">
            <text:p>3.327,14 €</text:p>
          </table:table-cell>
          <table:table-cell table:style-name="ce29" table:formula="of:=[.Q14]+[.N14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4]+[.R14]+[.S14]" office:value-type="float" office:value="23986.41">
            <text:p>23.986,41 €</text:p>
          </table:table-cell>
          <table:table-cell table:style-name="ce29" table:formula="of:=([.T14]+[.U14])*0.371" office:value-type="float" office:value="9569.99">
            <text:p>9.569,99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8">
            <text:p>8</text:p>
          </table:table-cell>
          <table:table-cell table:style-name="ce9" office:value-type="string">
            <text:p>PL24031</text:p>
          </table:table-cell>
          <table:table-cell table:style-name="ce64" office:value-type="string">
            <text:p>Oficial de 1ª Albañil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/12*3" office:value-type="currency" office:currency="EUR" office:value="2161.47">
            <text:p>2.161,47 €</text:p>
          </table:table-cell>
          <table:table-cell table:style-name="ce3" office:value-type="float" office:value="0">
            <text:p>0</text:p>
          </table:table-cell>
          <table:table-cell table:style-name="ce23" table:formula="of:=ROUND(21.04*1.025; 2)*12*0+ ROUND(21.04*1.025; 2)*0" office:value-type="currency" office:currency="EUR" office:value="0">
            <text:p>0,00 €</text:p>
          </table:table-cell>
          <table:table-cell table:style-name="ce23" table:formula="of:=ROUND(696.51*1.025; 2)*2/12*3" office:value-type="currency" office:currency="EUR" office:value="356.96">
            <text:p>356,96 €</text:p>
          </table:table-cell>
          <table:table-cell table:style-name="ce23" table:formula="of:=ROUND(20.82*1.025; 2)*2*0+ ROUND(20.82*1.025; 2)*0" office:value-type="currency" office:currency="EUR" office:value="0">
            <text:p>0,00 €</text:p>
          </table:table-cell>
          <table:table-cell table:style-name="ce29" table:formula="of:=SUM([.F15]+[.H15]+[.I15]+[.J15])" office:value-type="float" office:value="2518.43">
            <text:p>2.518,43 €</text:p>
          </table:table-cell>
          <table:table-cell table:style-name="ce23" table:formula="of:=ROUND(6483.55*1.025/14; 2)*12/12*3" office:value-type="currency" office:currency="EUR" office:value="1424.07">
            <text:p>1.424,07 €</text:p>
          </table:table-cell>
          <table:table-cell table:style-name="ce29" table:formula="of:=[.L15]/12*2" office:value-type="float" office:value="237.35">
            <text:p>237,35 €</text:p>
          </table:table-cell>
          <table:table-cell table:style-name="ce23" table:formula="of:=[.L15]+[.M15]" office:value-type="currency" office:currency="EUR" office:value="1661.42">
            <text:p>1.661,42 €</text:p>
          </table:table-cell>
          <table:table-cell table:style-name="ce29" table:formula="of:=2782.27*1.025/12*3" office:value-type="float" office:value="712.96">
            <text:p>712,96 €</text:p>
          </table:table-cell>
          <table:table-cell table:style-name="ce29" table:formula="of:=([.O15]/12)*2" office:value-type="float" office:value="118.83">
            <text:p>118,83 €</text:p>
          </table:table-cell>
          <table:table-cell table:style-name="ce29" table:formula="of:=[.O15]+[.P15]" office:value-type="float" office:value="831.79">
            <text:p>831,79 €</text:p>
          </table:table-cell>
          <table:table-cell table:style-name="ce29" table:formula="of:=[.Q15]+[.N15]" office:value-type="float" office:value="2493.21">
            <text:p>2.493,21 €</text:p>
          </table:table-cell>
          <table:table-cell table:style-name="ce29" table:formula="of:=1341*1.025/12*3" office:value-type="float" office:value="343.63">
            <text:p>343,63 €</text:p>
          </table:table-cell>
          <table:table-cell table:style-name="ce29" table:formula="of:=1764.6*1.025/12*3" office:value-type="float" office:value="452.18">
            <text:p>452,18 €</text:p>
          </table:table-cell>
          <table:table-cell table:style-name="ce29" table:formula="of:=[.K15]+[.R15]+[.S15]" office:value-type="float" office:value="5355.27">
            <text:p>5.355,27 €</text:p>
          </table:table-cell>
          <table:table-cell table:style-name="ce29" table:formula="of:=([.T15]+[.U15])*0.371" office:value-type="float" office:value="2154.56">
            <text:p>2.154,5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9">
            <text:p>9</text:p>
          </table:table-cell>
          <table:table-cell table:style-name="ce9" office:value-type="string">
            <text:p>PL24045</text:p>
          </table:table-cell>
          <table:table-cell table:style-name="ce64" office:value-type="string">
            <text:p>Oficial de 1ª Albañil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/12*3" office:value-type="currency" office:currency="EUR" office:value="2161.47">
            <text:p>2.161,47 €</text:p>
          </table:table-cell>
          <table:table-cell table:style-name="ce3" office:value-type="float" office:value="0">
            <text:p>0</text:p>
          </table:table-cell>
          <table:table-cell table:style-name="ce23" table:formula="of:=ROUND(21.04*1.025; 2)*12*0+ ROUND(21.04*1.025; 2)*0" office:value-type="currency" office:currency="EUR" office:value="0">
            <text:p>0,00 €</text:p>
          </table:table-cell>
          <table:table-cell table:style-name="ce23" table:formula="of:=ROUND(696.51*1.025; 2)*2/12*3" office:value-type="currency" office:currency="EUR" office:value="356.96">
            <text:p>356,96 €</text:p>
          </table:table-cell>
          <table:table-cell table:style-name="ce23" table:formula="of:=ROUND(20.82*1.025; 2)*2*0+ ROUND(20.82*1.025; 2)*0" office:value-type="currency" office:currency="EUR" office:value="0">
            <text:p>0,00 €</text:p>
          </table:table-cell>
          <table:table-cell table:style-name="ce29" table:formula="of:=SUM([.F16]+[.H16]+[.I16]+[.J16])" office:value-type="float" office:value="2518.43">
            <text:p>2.518,43 €</text:p>
          </table:table-cell>
          <table:table-cell table:style-name="ce23" table:formula="of:=ROUND(6483.55*1.025/14; 2)*12/12*3" office:value-type="currency" office:currency="EUR" office:value="1424.07">
            <text:p>1.424,07 €</text:p>
          </table:table-cell>
          <table:table-cell table:style-name="ce29" table:formula="of:=[.L16]/12*2" office:value-type="float" office:value="237.35">
            <text:p>237,35 €</text:p>
          </table:table-cell>
          <table:table-cell table:style-name="ce23" table:formula="of:=[.L16]+[.M16]" office:value-type="currency" office:currency="EUR" office:value="1661.42">
            <text:p>1.661,42 €</text:p>
          </table:table-cell>
          <table:table-cell table:style-name="ce29" table:formula="of:=2782.27*1.025/12*3" office:value-type="float" office:value="712.96">
            <text:p>712,96 €</text:p>
          </table:table-cell>
          <table:table-cell table:style-name="ce29" table:formula="of:=([.O16]/12)*2" office:value-type="float" office:value="118.83">
            <text:p>118,83 €</text:p>
          </table:table-cell>
          <table:table-cell table:style-name="ce29" table:formula="of:=[.O16]+[.P16]" office:value-type="float" office:value="831.79">
            <text:p>831,79 €</text:p>
          </table:table-cell>
          <table:table-cell table:style-name="ce29" table:formula="of:=[.Q16]+[.N16]" office:value-type="float" office:value="2493.21">
            <text:p>2.493,21 €</text:p>
          </table:table-cell>
          <table:table-cell table:style-name="ce29" table:formula="of:=1341*1.025/12*3" office:value-type="float" office:value="343.63">
            <text:p>343,63 €</text:p>
          </table:table-cell>
          <table:table-cell table:style-name="ce29" table:formula="of:=1764.6*1.025/12*3" office:value-type="float" office:value="452.18">
            <text:p>452,18 €</text:p>
          </table:table-cell>
          <table:table-cell table:style-name="ce29" table:formula="of:=[.K16]+[.R16]+[.S16]" office:value-type="float" office:value="5355.27">
            <text:p>5.355,27 €</text:p>
          </table:table-cell>
          <table:table-cell table:style-name="ce29" table:formula="of:=([.T16]+[.U16])*0.371" office:value-type="float" office:value="2154.56">
            <text:p>2.154,5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0">
            <text:p>10</text:p>
          </table:table-cell>
          <table:table-cell table:style-name="ce9" office:value-type="string">
            <text:p>PL24032</text:p>
          </table:table-cell>
          <table:table-cell table:style-name="ce64" office:value-type="string">
            <text:p>Oficial de 1ª Albañil</text:p>
          </table:table-cell>
          <table:table-cell table:style-name="ce3" office:value-type="string">
            <text:p>VACANTE – LOLEA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1*2</text:p>
          </table:table-cell>
          <table:table-cell table:style-name="ce23" table:formula="of:=ROUND(21.04*1.025; 2)*12*1+ ROUND(21.04*1.025; 2)*1" office:value-type="currency" office:currency="EUR" office:value="280.41">
            <text:p>280,41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+ ROUND(20.82*1.025; 2)*1" office:value-type="currency" office:currency="EUR" office:value="64.02">
            <text:p>64,02 €</text:p>
          </table:table-cell>
          <table:table-cell table:style-name="ce29" table:formula="of:=SUM([.F17]+[.H17]+[.I17]+[.J17])" office:value-type="float" office:value="10418.15">
            <text:p>10.418,15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7]/12*2" office:value-type="float" office:value="949.38">
            <text:p>949,38 €</text:p>
          </table:table-cell>
          <table:table-cell table:style-name="ce23" table:formula="of:=[.L17]+[.M17]" office:value-type="currency" office:currency="EUR" office:value="6645.66">
            <text:p>6.645,66 €</text:p>
          </table:table-cell>
          <table:table-cell table:style-name="ce29" table:formula="of:=7760*1.025" office:value-type="float" office:value="7954">
            <text:p>7.954,00 €</text:p>
          </table:table-cell>
          <table:table-cell table:style-name="ce29" table:formula="of:=([.O17]/12)*2" office:value-type="float" office:value="1325.67">
            <text:p>1.325,67 €</text:p>
          </table:table-cell>
          <table:table-cell table:style-name="ce29" table:formula="of:=[.O17]+[.P17]" office:value-type="float" office:value="9279.67">
            <text:p>9.279,67 €</text:p>
          </table:table-cell>
          <table:table-cell table:style-name="ce29" table:formula="of:=[.Q17]+[.N17]" office:value-type="float" office:value="15925.33">
            <text:p>15.925,33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7]+[.R17]+[.S17]" office:value-type="float" office:value="27718.01">
            <text:p>27.718,01 €</text:p>
          </table:table-cell>
          <table:table-cell table:style-name="ce29" table:formula="of:=([.T17]+[.U17])*0.383" office:value-type="float" office:value="11308.74">
            <text:p>11.308,74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1">
            <text:p>11</text:p>
          </table:table-cell>
          <table:table-cell table:style-name="ce9" office:value-type="string">
            <text:p>PL24033</text:p>
          </table:table-cell>
          <table:table-cell table:style-name="ce64" office:value-type="string">
            <text:p>Oficial de 1ª Albañil</text:p>
          </table:table-cell>
          <table:table-cell table:style-name="ce3" office:value-type="string">
            <text:p>ROHEF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7">
            <text:p>7</text:p>
          </table:table-cell>
          <table:table-cell table:style-name="ce23" table:formula="of:=ROUND(21.04*1.025; 2)*12*7+ ROUND(21.04*1.025; 2)*0" office:value-type="currency" office:currency="EUR" office:value="1811.88">
            <text:p>1.811,8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7+ ROUND(20.82*1.025; 2)*0" office:value-type="currency" office:currency="EUR" office:value="298.76">
            <text:p>298,76 €</text:p>
          </table:table-cell>
          <table:table-cell table:style-name="ce29" table:formula="of:=SUM([.F18]+[.H18]+[.I18]+[.J18])" office:value-type="float" office:value="12184.36">
            <text:p>12.184,3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8]/12*2" office:value-type="float" office:value="949.38">
            <text:p>949,38 €</text:p>
          </table:table-cell>
          <table:table-cell table:style-name="ce23" table:formula="of:=[.L18]+[.M18]" office:value-type="currency" office:currency="EUR" office:value="6645.66">
            <text:p>6.645,66 €</text:p>
          </table:table-cell>
          <table:table-cell table:style-name="ce29" table:formula="of:=7760*1.025" office:value-type="float" office:value="7954">
            <text:p>7.954,00 €</text:p>
          </table:table-cell>
          <table:table-cell table:style-name="ce29" table:formula="of:=([.O18]/12)*2" office:value-type="float" office:value="1325.67">
            <text:p>1.325,67 €</text:p>
          </table:table-cell>
          <table:table-cell table:style-name="ce29" table:formula="of:=[.O18]+[.P18]" office:value-type="float" office:value="9279.67">
            <text:p>9.279,67 €</text:p>
          </table:table-cell>
          <table:table-cell table:style-name="ce29" table:formula="of:=[.Q18]+[.N18]" office:value-type="float" office:value="15925.33">
            <text:p>15.925,33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8]+[.R18]+[.S18]" office:value-type="float" office:value="29484.22">
            <text:p>29.484,22 €</text:p>
          </table:table-cell>
          <table:table-cell table:style-name="ce29" table:formula="of:=([.T18]+[.U18])*0.371" office:value-type="float" office:value="11609.68">
            <text:p>11.609,68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2">
            <text:p>12</text:p>
          </table:table-cell>
          <table:table-cell table:style-name="ce9" office:value-type="string">
            <text:p>PL24034</text:p>
          </table:table-cell>
          <table:table-cell table:style-name="ce64" office:value-type="string">
            <text:p>Oficial de 1ª Albañil</text:p>
          </table:table-cell>
          <table:table-cell table:style-name="ce3" office:value-type="string">
            <text:p>VACANTE – GOSAC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0*1</text:p>
          </table:table-cell>
          <table:table-cell table:style-name="ce23" table:formula="of:=ROUND(21.04*1.025; 2)*12*0+ ROUND(21.04*1.025; 2)*7" office:value-type="currency" office:currency="EUR" office:value="150.99">
            <text:p>150,99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+ ROUND(20.82*1.025; 2)*0" office:value-type="currency" office:currency="EUR" office:value="42.68">
            <text:p>42,68 €</text:p>
          </table:table-cell>
          <table:table-cell table:style-name="ce29" table:formula="of:=SUM([.F19]+[.H19]+[.I19]+[.J19])" office:value-type="float" office:value="10267.39">
            <text:p>10.267,39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9]/12*2" office:value-type="float" office:value="949.38">
            <text:p>949,38 €</text:p>
          </table:table-cell>
          <table:table-cell table:style-name="ce23" table:formula="of:=[.L19]+[.M19]" office:value-type="currency" office:currency="EUR" office:value="6645.66">
            <text:p>6.645,66 €</text:p>
          </table:table-cell>
          <table:table-cell table:style-name="ce29" office:value-type="float" office:value="2851.83">
            <text:p>2.851,83 €</text:p>
          </table:table-cell>
          <table:table-cell table:style-name="ce29" table:formula="of:=([.O19]/12)*2" office:value-type="float" office:value="475.31">
            <text:p>475,31 €</text:p>
          </table:table-cell>
          <table:table-cell table:style-name="ce29" table:formula="of:=[.O19]+[.P19]" office:value-type="float" office:value="3327.14">
            <text:p>3.327,14 €</text:p>
          </table:table-cell>
          <table:table-cell table:style-name="ce29" table:formula="of:=[.Q19]+[.N19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9]+[.R19]+[.S19]" office:value-type="float" office:value="21614.72">
            <text:p>21.614,72 €</text:p>
          </table:table-cell>
          <table:table-cell table:style-name="ce29" table:formula="of:=([.T19]+[.U19])*0.383" office:value-type="float" office:value="8971.18">
            <text:p>8.971,18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3">
            <text:p>13</text:p>
          </table:table-cell>
          <table:table-cell table:style-name="ce9" office:value-type="string">
            <text:p>PL24035</text:p>
          </table:table-cell>
          <table:table-cell table:style-name="ce64" office:value-type="string">
            <text:p>Oficial de 1ª Albañil</text:p>
          </table:table-cell>
          <table:table-cell table:style-name="ce3" office:value-type="string">
            <text:p>VACANTE – TOOLF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0*1</text:p>
          </table:table-cell>
          <table:table-cell table:style-name="ce23" table:formula="of:=ROUND(21.04*1.025; 2)*12*0+ ROUND(21.04*1.025; 2)*5" office:value-type="currency" office:currency="EUR" office:value="107.85">
            <text:p>107,85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0+ ROUND(20.82*1.025; 2)*1" office:value-type="currency" office:currency="EUR" office:value="21.34">
            <text:p>21,34 €</text:p>
          </table:table-cell>
          <table:table-cell table:style-name="ce29" table:formula="of:=SUM([.F20]+[.H20]+[.I20]+[.J20])" office:value-type="float" office:value="10202.91">
            <text:p>10.202,91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20]/12*2" office:value-type="float" office:value="949.38">
            <text:p>949,38 €</text:p>
          </table:table-cell>
          <table:table-cell table:style-name="ce23" table:formula="of:=[.L20]+[.M20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20]/12)*2" office:value-type="float" office:value="475.31">
            <text:p>475,31 €</text:p>
          </table:table-cell>
          <table:table-cell table:style-name="ce29" table:formula="of:=[.O20]+[.P20]" office:value-type="float" office:value="3327.14">
            <text:p>3.327,14 €</text:p>
          </table:table-cell>
          <table:table-cell table:style-name="ce29" table:formula="of:=[.Q20]+[.N20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20]+[.R20]+[.S20]" office:value-type="float" office:value="21550.24">
            <text:p>21.550,24 €</text:p>
          </table:table-cell>
          <table:table-cell table:style-name="ce29" table:formula="of:=([.T20]+[.U20])*0.383" office:value-type="float" office:value="8946.48">
            <text:p>8.946,48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4">
            <text:p>14</text:p>
          </table:table-cell>
          <table:table-cell table:style-name="ce9" office:value-type="string">
            <text:p>PL24036</text:p>
          </table:table-cell>
          <table:table-cell table:style-name="ce64" office:value-type="string">
            <text:p>Oficial de 1ª Mantenimiento</text:p>
          </table:table-cell>
          <table:table-cell table:style-name="ce3" office:value-type="string">
            <text:p>VACANTE – SASUR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2">
            <text:p>2</text:p>
          </table:table-cell>
          <table:table-cell table:style-name="ce23" table:formula="of:=ROUND(21.04*1.025; 2)*12*2+ ROUND(21.04*1.025; 2)*0" office:value-type="currency" office:currency="EUR" office:value="517.68">
            <text:p>517,6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0" office:value-type="currency" office:currency="EUR" office:value="85.36">
            <text:p>85,36 €</text:p>
          </table:table-cell>
          <table:table-cell table:style-name="ce29" table:formula="of:=SUM([.F21]+[.H21]+[.I21]+[.J21])" office:value-type="float" office:value="10676.76">
            <text:p>10.676,7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21]/12*2" office:value-type="float" office:value="949.38">
            <text:p>949,38 €</text:p>
          </table:table-cell>
          <table:table-cell table:style-name="ce23" table:formula="of:=[.L21]+[.M21]" office:value-type="currency" office:currency="EUR" office:value="6645.66">
            <text:p>6.645,66 €</text:p>
          </table:table-cell>
          <table:table-cell table:style-name="ce29" table:formula="of:=7760*1.025" office:value-type="float" office:value="7954">
            <text:p>7.954,00 €</text:p>
          </table:table-cell>
          <table:table-cell table:style-name="ce29" table:formula="of:=([.O21]/12)*2" office:value-type="float" office:value="1325.67">
            <text:p>1.325,67 €</text:p>
          </table:table-cell>
          <table:table-cell table:style-name="ce29" table:formula="of:=[.O21]+[.P21]" office:value-type="float" office:value="9279.67">
            <text:p>9.279,67 €</text:p>
          </table:table-cell>
          <table:table-cell table:style-name="ce29" table:formula="of:=[.Q21]+[.N21]" office:value-type="float" office:value="15925.33">
            <text:p>15.925,33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21]+[.R21]+[.S21]" office:value-type="float" office:value="27976.62">
            <text:p>27.976,62 €</text:p>
          </table:table-cell>
          <table:table-cell table:style-name="ce29" table:formula="of:=([.T21]+[.U21])*0.383" office:value-type="float" office:value="11407.79">
            <text:p>11.407,79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5">
            <text:p>15</text:p>
          </table:table-cell>
          <table:table-cell table:style-name="ce9" office:value-type="string">
            <text:p>PL24037</text:p>
          </table:table-cell>
          <table:table-cell table:style-name="ce64" office:value-type="string">
            <text:p>Oficial de 1ª Mantenimiento</text:p>
          </table:table-cell>
          <table:table-cell table:style-name="ce3" office:value-type="string">
            <text:p>VACANTE – SULEA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2">
            <text:p>2</text:p>
          </table:table-cell>
          <table:table-cell table:style-name="ce23" table:formula="of:=ROUND(21.04*1.025; 2)*12*2+ ROUND(21.04*1.025; 2)*0" office:value-type="currency" office:currency="EUR" office:value="517.68">
            <text:p>517,6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0" office:value-type="currency" office:currency="EUR" office:value="85.36">
            <text:p>85,36 €</text:p>
          </table:table-cell>
          <table:table-cell table:style-name="ce29" table:formula="of:=SUM([.F22]+[.H22]+[.I22]+[.J22])" office:value-type="float" office:value="10676.76">
            <text:p>10.676,7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22]/12*2" office:value-type="float" office:value="949.38">
            <text:p>949,38 €</text:p>
          </table:table-cell>
          <table:table-cell table:style-name="ce23" table:formula="of:=[.L22]+[.M22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22]/12)*2" office:value-type="float" office:value="475.31">
            <text:p>475,31 €</text:p>
          </table:table-cell>
          <table:table-cell table:style-name="ce29" table:formula="of:=[.O22]+[.P22]" office:value-type="float" office:value="3327.14">
            <text:p>3.327,14 €</text:p>
          </table:table-cell>
          <table:table-cell table:style-name="ce29" table:formula="of:=[.Q22]+[.N22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22]+[.R22]+[.S22]" office:value-type="float" office:value="22024.09">
            <text:p>22.024,09 €</text:p>
          </table:table-cell>
          <table:table-cell table:style-name="ce29" table:formula="of:=([.T22]+[.U22])*0.383" office:value-type="float" office:value="9127.97">
            <text:p>9.127,97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6">
            <text:p>16</text:p>
          </table:table-cell>
          <table:table-cell table:style-name="ce9" office:value-type="string">
            <text:p>PL24038</text:p>
          </table:table-cell>
          <table:table-cell table:style-name="ce64" office:value-type="string">
            <text:p>Oficial de 1ª Mantenimiento</text:p>
          </table:table-cell>
          <table:table-cell table:style-name="ce3" office:value-type="string">
            <text:p>VACANTE – GAQUJ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2">
            <text:p>2</text:p>
          </table:table-cell>
          <table:table-cell table:style-name="ce23" table:formula="of:=ROUND(21.04*1.025; 2)*12*2+ ROUND(21.04*1.025; 2)*0" office:value-type="currency" office:currency="EUR" office:value="517.68">
            <text:p>517,6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0" office:value-type="currency" office:currency="EUR" office:value="85.36">
            <text:p>85,36 €</text:p>
          </table:table-cell>
          <table:table-cell table:style-name="ce29" table:formula="of:=SUM([.F23]+[.H23]+[.I23]+[.J23])" office:value-type="float" office:value="10676.76">
            <text:p>10.676,7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23]/12*2" office:value-type="float" office:value="949.38">
            <text:p>949,38 €</text:p>
          </table:table-cell>
          <table:table-cell table:style-name="ce23" table:formula="of:=[.L23]+[.M23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23]/12)*2" office:value-type="float" office:value="475.31">
            <text:p>475,31 €</text:p>
          </table:table-cell>
          <table:table-cell table:style-name="ce29" table:formula="of:=[.O23]+[.P23]" office:value-type="float" office:value="3327.14">
            <text:p>3.327,14 €</text:p>
          </table:table-cell>
          <table:table-cell table:style-name="ce29" table:formula="of:=[.Q23]+[.N23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23]+[.R23]+[.S23]" office:value-type="float" office:value="22024.09">
            <text:p>22.024,09 €</text:p>
          </table:table-cell>
          <table:table-cell table:style-name="ce29" table:formula="of:=([.T23]+[.U23])*0.383" office:value-type="float" office:value="9127.97">
            <text:p>9.127,97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7">
            <text:p>17</text:p>
          </table:table-cell>
          <table:table-cell table:style-name="ce9" office:value-type="string">
            <text:p>PL24039</text:p>
          </table:table-cell>
          <table:table-cell table:style-name="ce64" office:value-type="string">
            <text:p>Oficial de 1ª Albañil</text:p>
          </table:table-cell>
          <table:table-cell table:style-name="ce3" office:value-type="string">
            <text:p>SULEM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12">
            <text:p>12</text:p>
          </table:table-cell>
          <table:table-cell table:style-name="ce23" table:formula="of:=ROUND(21.04*1.025; 2)*12*12+ ROUND(21.04*1.025; 2)*0" office:value-type="currency" office:currency="EUR" office:value="3106.08">
            <text:p>3.106,0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2+ ROUND(20.82*1.025; 2)*0" office:value-type="currency" office:currency="EUR" office:value="512.16">
            <text:p>512,16 €</text:p>
          </table:table-cell>
          <table:table-cell table:style-name="ce29" table:formula="of:=SUM([.F24]+[.H24]+[.I24]+[.J24])" office:value-type="float" office:value="13691.96">
            <text:p>13.691,9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24]/12*2" office:value-type="float" office:value="949.38">
            <text:p>949,38 €</text:p>
          </table:table-cell>
          <table:table-cell table:style-name="ce23" table:formula="of:=[.L24]+[.M24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24]/12)*2" office:value-type="float" office:value="475.31">
            <text:p>475,31 €</text:p>
          </table:table-cell>
          <table:table-cell table:style-name="ce29" table:formula="of:=[.O24]+[.P24]" office:value-type="float" office:value="3327.14">
            <text:p>3.327,14 €</text:p>
          </table:table-cell>
          <table:table-cell table:style-name="ce29" table:formula="of:=[.Q24]+[.N24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24]+[.R24]+[.S24]" office:value-type="float" office:value="25039.29">
            <text:p>25.039,29 €</text:p>
          </table:table-cell>
          <table:table-cell table:style-name="ce29" table:formula="of:=([.T24]+[.U24])*0.371" office:value-type="float" office:value="9960.61">
            <text:p>9.960,61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8">
            <text:p>18</text:p>
          </table:table-cell>
          <table:table-cell table:style-name="ce9" office:value-type="string">
            <text:p>PL24046</text:p>
          </table:table-cell>
          <table:table-cell table:style-name="ce64" office:value-type="string">
            <text:p>Oficial de 1ª Cerrajero</text:p>
          </table:table-cell>
          <table:table-cell table:style-name="ce3" office:value-type="string">
            <text:p>VACANTE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/12*6" office:value-type="currency" office:currency="EUR" office:value="4322.94">
            <text:p>4.322,94 €</text:p>
          </table:table-cell>
          <table:table-cell table:style-name="ce3" office:value-type="float" office:value="0">
            <text:p>0</text:p>
          </table:table-cell>
          <table:table-cell table:style-name="ce23" table:formula="of:=ROUND(21.04*1.025; 2)*12*0+ ROUND(21.04*1.025; 2)*0" office:value-type="currency" office:currency="EUR" office:value="0">
            <text:p>0,00 €</text:p>
          </table:table-cell>
          <table:table-cell table:style-name="ce23" table:formula="of:=ROUND(696.51*1.025; 2)*2/2" office:value-type="currency" office:currency="EUR" office:value="713.92">
            <text:p>713,92 €</text:p>
          </table:table-cell>
          <table:table-cell table:style-name="ce23" table:formula="of:=ROUND(20.82*1.025; 2)*2*0+ ROUND(20.82*1.025; 2)*0" office:value-type="currency" office:currency="EUR" office:value="0">
            <text:p>0,00 €</text:p>
          </table:table-cell>
          <table:table-cell table:style-name="ce29" table:formula="of:=SUM([.F25]+[.H25]+[.I25]+[.J25])" office:value-type="float" office:value="5036.86">
            <text:p>5.036,86 €</text:p>
          </table:table-cell>
          <table:table-cell table:style-name="ce23" table:formula="of:=ROUND(6483.55*1.025/14; 2)*12/12*6" office:value-type="currency" office:currency="EUR" office:value="2848.14">
            <text:p>2.848,14 €</text:p>
          </table:table-cell>
          <table:table-cell table:style-name="ce29" table:formula="of:=[.L25]/12*2" office:value-type="float" office:value="474.69">
            <text:p>474,69 €</text:p>
          </table:table-cell>
          <table:table-cell table:style-name="ce23" table:formula="of:=[.L25]+[.M25]" office:value-type="currency" office:currency="EUR" office:value="3322.83">
            <text:p>3.322,83 €</text:p>
          </table:table-cell>
          <table:table-cell table:style-name="ce29" table:formula="of:=2782.27*1.025/12*6" office:value-type="float" office:value="1425.91">
            <text:p>1.425,91 €</text:p>
          </table:table-cell>
          <table:table-cell table:style-name="ce29" table:formula="of:=([.O25]/12)*2" office:value-type="float" office:value="237.65">
            <text:p>237,65 €</text:p>
          </table:table-cell>
          <table:table-cell table:style-name="ce29" table:formula="of:=[.O25]+[.P25]" office:value-type="float" office:value="1663.56">
            <text:p>1.663,56 €</text:p>
          </table:table-cell>
          <table:table-cell table:style-name="ce29" table:formula="of:=[.Q25]+[.N25]" office:value-type="float" office:value="4986.39">
            <text:p>4.986,39 €</text:p>
          </table:table-cell>
          <table:table-cell table:style-name="ce29" table:formula="of:=1341*1.025/12*6" office:value-type="float" office:value="687.26">
            <text:p>687,26 €</text:p>
          </table:table-cell>
          <table:table-cell table:style-name="ce29" table:formula="of:=1764.6*1.025/12*6" office:value-type="float" office:value="904.36">
            <text:p>904,36 €</text:p>
          </table:table-cell>
          <table:table-cell table:style-name="ce29" table:formula="of:=[.K25]+[.R25]+[.S25]" office:value-type="float" office:value="10710.51">
            <text:p>10.710,51 €</text:p>
          </table:table-cell>
          <table:table-cell table:style-name="ce29" table:formula="of:=([.T25]+[.U25])*0.371" office:value-type="float" office:value="4309.12">
            <text:p>4.309,12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9">
            <text:p>19</text:p>
          </table:table-cell>
          <table:table-cell table:style-name="ce9" office:value-type="string">
            <text:p>PL24040</text:p>
          </table:table-cell>
          <table:table-cell table:style-name="ce64" office:value-type="string">
            <text:p>Oficial de 1ª Cerrajero</text:p>
          </table:table-cell>
          <table:table-cell table:style-name="ce3" office:value-type="string">
            <text:p>SUCAR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3*4</text:p>
          </table:table-cell>
          <table:table-cell table:style-name="ce23" table:formula="of:=ROUND(21.04*1.025; 2)*12*3+ ROUND(21.04*1.025; 2)*11" office:value-type="currency" office:currency="EUR" office:value="1013.79">
            <text:p>1.013,79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4+ ROUND(20.82*1.025; 2)*0" office:value-type="currency" office:currency="EUR" office:value="170.72">
            <text:p>170,72 €</text:p>
          </table:table-cell>
          <table:table-cell table:style-name="ce29" table:formula="of:=SUM([.F26]+[.H26]+[.I26]+[.J26])" office:value-type="float" office:value="11258.23">
            <text:p>11.258,23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26]/12*2" office:value-type="float" office:value="949.38">
            <text:p>949,38 €</text:p>
          </table:table-cell>
          <table:table-cell table:style-name="ce23" table:formula="of:=[.L26]+[.M26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26]/12)*2" office:value-type="float" office:value="475.31">
            <text:p>475,31 €</text:p>
          </table:table-cell>
          <table:table-cell table:style-name="ce29" table:formula="of:=[.O26]+[.P26]" office:value-type="float" office:value="3327.14">
            <text:p>3.327,14 €</text:p>
          </table:table-cell>
          <table:table-cell table:style-name="ce29" table:formula="of:=[.Q26]+[.N26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26]+[.R26]+[.S26]" office:value-type="float" office:value="22605.56">
            <text:p>22.605,56 €</text:p>
          </table:table-cell>
          <table:table-cell table:style-name="ce29" table:formula="of:=([.T26]+[.U26])*0.371" office:value-type="float" office:value="9057.7">
            <text:p>9.057,70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20">
            <text:p>20</text:p>
          </table:table-cell>
          <table:table-cell table:style-name="ce9" office:value-type="string">
            <text:p>PL24041</text:p>
          </table:table-cell>
          <table:table-cell table:style-name="ce64" office:value-type="string">
            <text:p>Oficial de 1ª Pintor</text:p>
          </table:table-cell>
          <table:table-cell table:style-name="ce3" office:value-type="string">
            <text:p>TRABJ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12">
            <text:p>12</text:p>
          </table:table-cell>
          <table:table-cell table:style-name="ce23" table:formula="of:=ROUND(21.04*1.025; 2)*12*6+ ROUND(21.04*1.025; 2)*0+ROUND(15.84*1.025; 2)*12*6" office:value-type="currency" office:currency="EUR" office:value="2722.32">
            <text:p>2.722,32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6+ ROUND(20.82*1.025; 2)*0+ROUND(15.84*1.025; 2)*2*6" office:value-type="currency" office:currency="EUR" office:value="450.96">
            <text:p>450,96 €</text:p>
          </table:table-cell>
          <table:table-cell table:style-name="ce29" table:formula="of:=SUM([.F27]+[.H27]+[.I27]+[.J27])" office:value-type="float" office:value="13247">
            <text:p>13.247,00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27]/12*2" office:value-type="float" office:value="949.38">
            <text:p>949,38 €</text:p>
          </table:table-cell>
          <table:table-cell table:style-name="ce23" table:formula="of:=[.L27]+[.M27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27]/12)*2" office:value-type="float" office:value="475.31">
            <text:p>475,31 €</text:p>
          </table:table-cell>
          <table:table-cell table:style-name="ce29" table:formula="of:=[.O27]+[.P27]" office:value-type="float" office:value="3327.14">
            <text:p>3.327,14 €</text:p>
          </table:table-cell>
          <table:table-cell table:style-name="ce29" table:formula="of:=[.Q27]+[.N27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27]+[.R27]+[.S27]" office:value-type="float" office:value="24594.33">
            <text:p>24.594,33 €</text:p>
          </table:table-cell>
          <table:table-cell table:style-name="ce29" table:formula="of:=([.T27]+[.U27])*0.371" office:value-type="float" office:value="9795.53">
            <text:p>9.795,53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21">
            <text:p>21</text:p>
          </table:table-cell>
          <table:table-cell table:style-name="ce9" office:value-type="string">
            <text:p>PL24042</text:p>
          </table:table-cell>
          <table:table-cell table:style-name="ce64" office:value-type="string">
            <text:p>Oficial de 1ª Mantenimiento</text:p>
          </table:table-cell>
          <table:table-cell table:style-name="ce3" office:value-type="string">
            <text:p>VACANTE – JIHEI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1*2</text:p>
          </table:table-cell>
          <table:table-cell table:style-name="ce23" table:formula="of:=ROUND(21.04*1.025; 2)*12*1+ ROUND(21.04*1.025; 2)*7" office:value-type="currency" office:currency="EUR" office:value="409.83">
            <text:p>409,83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0" office:value-type="currency" office:currency="EUR" office:value="85.36">
            <text:p>85,36 €</text:p>
          </table:table-cell>
          <table:table-cell table:style-name="ce29" table:formula="of:=SUM([.F28]+[.H28]+[.I28]+[.J28])" office:value-type="float" office:value="10568.91">
            <text:p>10.568,91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28]/12*2" office:value-type="float" office:value="949.38">
            <text:p>949,38 €</text:p>
          </table:table-cell>
          <table:table-cell table:style-name="ce23" table:formula="of:=[.L28]+[.M28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28]/12)*2" office:value-type="float" office:value="475.31">
            <text:p>475,31 €</text:p>
          </table:table-cell>
          <table:table-cell table:style-name="ce29" table:formula="of:=[.O28]+[.P28]" office:value-type="float" office:value="3327.14">
            <text:p>3.327,14 €</text:p>
          </table:table-cell>
          <table:table-cell table:style-name="ce29" table:formula="of:=[.Q28]+[.N28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28]+[.R28]+[.S28]" office:value-type="float" office:value="21916.24">
            <text:p>21.916,24 €</text:p>
          </table:table-cell>
          <table:table-cell table:style-name="ce29" table:formula="of:=([.T28]+[.U28])*0.383" office:value-type="float" office:value="9086.66">
            <text:p>9.086,6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22">
            <text:p>22</text:p>
          </table:table-cell>
          <table:table-cell table:style-name="ce9" office:value-type="string">
            <text:p>PL24043</text:p>
          </table:table-cell>
          <table:table-cell table:style-name="ce64" office:value-type="string">
            <text:p>Oficial de Mantenimiento</text:p>
          </table:table-cell>
          <table:table-cell table:style-name="ce3" office:value-type="string">
            <text:p>VACANTE - RALER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6*7</text:p>
          </table:table-cell>
          <table:table-cell table:style-name="ce23" table:formula="of:=ROUND(21.04*1.025; 2)*12*6+ ROUND(21.04*1.025; 2)*11" office:value-type="currency" office:currency="EUR" office:value="1790.31">
            <text:p>1.790,31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7+ ROUND(20.82*1.025; 2)*0" office:value-type="currency" office:currency="EUR" office:value="298.76">
            <text:p>298,76 €</text:p>
          </table:table-cell>
          <table:table-cell table:style-name="ce29" table:formula="of:=SUM([.F29]+[.H29]+[.I29]+[.J29])" office:value-type="float" office:value="12162.79">
            <text:p>12.162,79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29]/12*2" office:value-type="float" office:value="949.38">
            <text:p>949,38 €</text:p>
          </table:table-cell>
          <table:table-cell table:style-name="ce23" table:formula="of:=[.L29]+[.M29]" office:value-type="currency" office:currency="EUR" office:value="6645.66">
            <text:p>6.645,66 €</text:p>
          </table:table-cell>
          <table:table-cell table:style-name="ce29" table:formula="of:=7760*1.025" office:value-type="float" office:value="7954">
            <text:p>7.954,00 €</text:p>
          </table:table-cell>
          <table:table-cell table:style-name="ce29" table:formula="of:=([.O29]/12)*2" office:value-type="float" office:value="1325.67">
            <text:p>1.325,67 €</text:p>
          </table:table-cell>
          <table:table-cell table:style-name="ce29" table:formula="of:=[.O29]+[.P29]" office:value-type="float" office:value="9279.67">
            <text:p>9.279,67 €</text:p>
          </table:table-cell>
          <table:table-cell table:style-name="ce29" table:formula="of:=[.Q29]+[.N29]" office:value-type="float" office:value="15925.33">
            <text:p>15.925,33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29]+[.R29]+[.S29]" office:value-type="float" office:value="29462.65">
            <text:p>29.462,65 €</text:p>
          </table:table-cell>
          <table:table-cell table:style-name="ce29" table:formula="of:=([.T29]+[.U29])*0.383" office:value-type="float" office:value="11976.93">
            <text:p>11.976,93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23">
            <text:p>23</text:p>
          </table:table-cell>
          <table:table-cell table:style-name="ce9" office:value-type="string">
            <text:p>PL25039</text:p>
          </table:table-cell>
          <table:table-cell table:style-name="ce64" office:value-type="string">
            <text:p>Peón</text:p>
          </table:table-cell>
          <table:table-cell table:style-name="ce3" office:value-type="string">
            <text:p>ALHEM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7">
            <text:p>7</text:p>
          </table:table-cell>
          <table:table-cell table:style-name="ce23" table:formula="of:=ROUND(15.84*1.025; 2)*12*7+ ROUND(15.84*1.025; 2)*0" office:value-type="currency" office:currency="EUR" office:value="1364.16">
            <text:p>1.364,16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7+ ROUND(15.84*1.025; 2)*0" office:value-type="currency" office:currency="EUR" office:value="227.36">
            <text:p>227,36 €</text:p>
          </table:table-cell>
          <table:table-cell table:style-name="ce29" table:formula="of:=SUM([.F30]+[.H30]+[.I30]+[.J30])" office:value-type="float" office:value="10823.68">
            <text:p>10.823,68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30]/12*2" office:value-type="float" office:value="733.52">
            <text:p>733,52 €</text:p>
          </table:table-cell>
          <table:table-cell table:style-name="ce23" table:formula="of:=[.L30]+[.M30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30]/12)*2" office:value-type="float" office:value="256.52">
            <text:p>256,52 €</text:p>
          </table:table-cell>
          <table:table-cell table:style-name="ce29" table:formula="of:=[.O30]+[.P30]" office:value-type="float" office:value="1795.62">
            <text:p>1.795,62 €</text:p>
          </table:table-cell>
          <table:table-cell table:style-name="ce29" table:formula="of:=[.Q30]+[.N30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30]+[.R30]+[.S30]" office:value-type="float" office:value="18968.11">
            <text:p>18.968,11 €</text:p>
          </table:table-cell>
          <table:table-cell table:style-name="ce29" table:formula="of:=([.T30]+[.U30])*0.371" office:value-type="float" office:value="7736.5">
            <text:p>7.736,50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24">
            <text:p>24</text:p>
          </table:table-cell>
          <table:table-cell table:style-name="ce9" office:value-type="string">
            <text:p>PL25040</text:p>
          </table:table-cell>
          <table:table-cell table:style-name="ce64" office:value-type="string">
            <text:p>Peón</text:p>
          </table:table-cell>
          <table:table-cell table:style-name="ce3" office:value-type="string">
            <text:p>LOSAC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7">
            <text:p>7</text:p>
          </table:table-cell>
          <table:table-cell table:style-name="ce23" table:formula="of:=ROUND(15.84*1.025; 2)*12*7+ ROUND(15.84*1.025; 2)*0" office:value-type="currency" office:currency="EUR" office:value="1364.16">
            <text:p>1.364,16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7+ ROUND(15.84*1.025; 2)*0" office:value-type="currency" office:currency="EUR" office:value="227.36">
            <text:p>227,36 €</text:p>
          </table:table-cell>
          <table:table-cell table:style-name="ce29" table:formula="of:=SUM([.F31]+[.H31]+[.I31]+[.J31])" office:value-type="float" office:value="10823.68">
            <text:p>10.823,68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31]/12*2" office:value-type="float" office:value="733.52">
            <text:p>733,52 €</text:p>
          </table:table-cell>
          <table:table-cell table:style-name="ce23" table:formula="of:=[.L31]+[.M31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31]/12)*2" office:value-type="float" office:value="256.52">
            <text:p>256,52 €</text:p>
          </table:table-cell>
          <table:table-cell table:style-name="ce29" table:formula="of:=[.O31]+[.P31]" office:value-type="float" office:value="1795.62">
            <text:p>1.795,62 €</text:p>
          </table:table-cell>
          <table:table-cell table:style-name="ce29" table:formula="of:=[.Q31]+[.N31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31]+[.R31]+[.S31]" office:value-type="float" office:value="18968.11">
            <text:p>18.968,11 €</text:p>
          </table:table-cell>
          <table:table-cell table:style-name="ce29" table:formula="of:=([.T31]+[.U31])*0.371" office:value-type="float" office:value="7736.5">
            <text:p>7.736,50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25">
            <text:p>25</text:p>
          </table:table-cell>
          <table:table-cell table:style-name="ce9" office:value-type="string">
            <text:p>PL25041</text:p>
          </table:table-cell>
          <table:table-cell table:style-name="ce64" office:value-type="string">
            <text:p>Peón</text:p>
          </table:table-cell>
          <table:table-cell table:style-name="ce3" office:value-type="string">
            <text:p>VACANTE – SUDER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1">
            <text:p>1</text:p>
          </table:table-cell>
          <table:table-cell table:style-name="ce23" table:formula="of:=ROUND(15.84*1.025; 2)*12*1+ ROUND(15.84*1.025; 2)*0" office:value-type="currency" office:currency="EUR" office:value="194.88">
            <text:p>194,88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1+ ROUND(15.84*1.025; 2)*0" office:value-type="currency" office:currency="EUR" office:value="32.48">
            <text:p>32,48 €</text:p>
          </table:table-cell>
          <table:table-cell table:style-name="ce29" table:formula="of:=SUM([.F32]+[.H32]+[.I32]+[.J32])" office:value-type="float" office:value="9459.52">
            <text:p>9.459,52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32]/12*2" office:value-type="float" office:value="733.52">
            <text:p>733,52 €</text:p>
          </table:table-cell>
          <table:table-cell table:style-name="ce23" table:formula="of:=[.L32]+[.M32]" office:value-type="currency" office:currency="EUR" office:value="5134.64">
            <text:p>5.134,64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32]/12)*2" office:value-type="float" office:value="475.31">
            <text:p>475,31 €</text:p>
          </table:table-cell>
          <table:table-cell table:style-name="ce29" table:formula="of:=[.O32]+[.P32]" office:value-type="float" office:value="3327.14">
            <text:p>3.327,14 €</text:p>
          </table:table-cell>
          <table:table-cell table:style-name="ce29" table:formula="of:=[.Q32]+[.N32]" office:value-type="float" office:value="8461.78">
            <text:p>8.461,78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32]+[.R32]+[.S32]" office:value-type="float" office:value="19135.47">
            <text:p>19.135,47 €</text:p>
          </table:table-cell>
          <table:table-cell table:style-name="ce29" table:formula="of:=([.T32]+[.U32])*0.383" office:value-type="float" office:value="8050.83">
            <text:p>8.050,83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26">
            <text:p>26</text:p>
          </table:table-cell>
          <table:table-cell table:style-name="ce9" office:value-type="string">
            <text:p>PL25042</text:p>
          </table:table-cell>
          <table:table-cell table:style-name="ce64" office:value-type="string">
            <text:p>Peón</text:p>
          </table:table-cell>
          <table:table-cell table:style-name="ce3" office:value-type="string">
            <text:p>VACANTE – ORSAM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1*2</text:p>
          </table:table-cell>
          <table:table-cell table:style-name="ce23" table:formula="of:=ROUND(15.84*1.025; 2)*12*1+ ROUND(15.84*1.025; 2)*7" office:value-type="currency" office:currency="EUR" office:value="308.56">
            <text:p>308,56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1+ ROUND(15.84*1.025; 2)*1" office:value-type="currency" office:currency="EUR" office:value="48.72">
            <text:p>48,72 €</text:p>
          </table:table-cell>
          <table:table-cell table:style-name="ce29" table:formula="of:=SUM([.F33]+[.H33]+[.I33]+[.J33])" office:value-type="float" office:value="9589.44">
            <text:p>9.589,44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33]/12*2" office:value-type="float" office:value="733.52">
            <text:p>733,52 €</text:p>
          </table:table-cell>
          <table:table-cell table:style-name="ce23" table:formula="of:=[.L33]+[.M33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33]/12)*2" office:value-type="float" office:value="256.52">
            <text:p>256,52 €</text:p>
          </table:table-cell>
          <table:table-cell table:style-name="ce29" table:formula="of:=[.O33]+[.P33]" office:value-type="float" office:value="1795.62">
            <text:p>1.795,62 €</text:p>
          </table:table-cell>
          <table:table-cell table:style-name="ce29" table:formula="of:=[.Q33]+[.N33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33]+[.R33]+[.S33]" office:value-type="float" office:value="17733.87">
            <text:p>17.733,87 €</text:p>
          </table:table-cell>
          <table:table-cell table:style-name="ce29" table:formula="of:=([.T33]+[.U33])*0.383" office:value-type="float" office:value="7514.02">
            <text:p>7.514,02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27">
            <text:p>27</text:p>
          </table:table-cell>
          <table:table-cell table:style-name="ce9" office:value-type="string">
            <text:p>PL25043</text:p>
          </table:table-cell>
          <table:table-cell table:style-name="ce64" office:value-type="string">
            <text:p>Peón</text:p>
          </table:table-cell>
          <table:table-cell table:style-name="ce3" office:value-type="string">
            <text:p>SUMAJ -CAMOJ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1">
            <text:p>1</text:p>
          </table:table-cell>
          <table:table-cell table:style-name="ce23" table:formula="of:=ROUND(15.84*1.025; 2)*12*1+ ROUND(15.84*1.025; 2)*0" office:value-type="currency" office:currency="EUR" office:value="194.88">
            <text:p>194,88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1+ ROUND(15.84*1.025; 2)*0" office:value-type="currency" office:currency="EUR" office:value="32.48">
            <text:p>32,48 €</text:p>
          </table:table-cell>
          <table:table-cell table:style-name="ce29" table:formula="of:=SUM([.F34]+[.H34]+[.I34]+[.J34])" office:value-type="float" office:value="9459.52">
            <text:p>9.459,52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34]/12*2" office:value-type="float" office:value="733.52">
            <text:p>733,52 €</text:p>
          </table:table-cell>
          <table:table-cell table:style-name="ce23" table:formula="of:=[.L34]+[.M34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34]/12)*2" office:value-type="float" office:value="256.52">
            <text:p>256,52 €</text:p>
          </table:table-cell>
          <table:table-cell table:style-name="ce29" table:formula="of:=[.O34]+[.P34]" office:value-type="float" office:value="1795.62">
            <text:p>1.795,62 €</text:p>
          </table:table-cell>
          <table:table-cell table:style-name="ce29" table:formula="of:=[.Q34]+[.N34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34]+[.R34]+[.S34]" office:value-type="float" office:value="17603.95">
            <text:p>17.603,95 €</text:p>
          </table:table-cell>
          <table:table-cell table:style-name="ce29" table:formula="of:=([.T34]+[.U34])*0.383" office:value-type="float" office:value="7464.26">
            <text:p>7.464,2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28">
            <text:p>28</text:p>
          </table:table-cell>
          <table:table-cell table:style-name="ce9" office:value-type="string">
            <text:p>PL25044</text:p>
          </table:table-cell>
          <table:table-cell table:style-name="ce64" office:value-type="string">
            <text:p>Peón</text:p>
          </table:table-cell>
          <table:table-cell table:style-name="ce3" office:value-type="string">
            <text:p>SUTRE – MAOJJ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1*2</text:p>
          </table:table-cell>
          <table:table-cell table:style-name="ce23" table:formula="of:=ROUND(15.84*1.025; 2)*12*1+ ROUND(15.84*1.025; 2)*3" office:value-type="currency" office:currency="EUR" office:value="243.6">
            <text:p>243,60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1+ ROUND(15.84*1.025; 2)*1" office:value-type="currency" office:currency="EUR" office:value="48.72">
            <text:p>48,72 €</text:p>
          </table:table-cell>
          <table:table-cell table:style-name="ce29" table:formula="of:=SUM([.F35]+[.H35]+[.I35]+[.J35])" office:value-type="float" office:value="9524.48">
            <text:p>9.524,48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35]/12*2" office:value-type="float" office:value="733.52">
            <text:p>733,52 €</text:p>
          </table:table-cell>
          <table:table-cell table:style-name="ce23" table:formula="of:=[.L35]+[.M35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35]/12)*2" office:value-type="float" office:value="256.52">
            <text:p>256,52 €</text:p>
          </table:table-cell>
          <table:table-cell table:style-name="ce29" table:formula="of:=[.O35]+[.P35]" office:value-type="float" office:value="1795.62">
            <text:p>1.795,62 €</text:p>
          </table:table-cell>
          <table:table-cell table:style-name="ce29" table:formula="of:=[.Q35]+[.N35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35]+[.R35]+[.S35]" office:value-type="float" office:value="17668.91">
            <text:p>17.668,91 €</text:p>
          </table:table-cell>
          <table:table-cell table:style-name="ce29" table:formula="of:=([.T35]+[.U35])*0.383" office:value-type="float" office:value="7489.14">
            <text:p>7.489,14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29">
            <text:p>29</text:p>
          </table:table-cell>
          <table:table-cell table:style-name="ce9" office:value-type="string">
            <text:p>PL25045</text:p>
          </table:table-cell>
          <table:table-cell table:style-name="ce64" office:value-type="string">
            <text:p>Peón</text:p>
          </table:table-cell>
          <table:table-cell table:style-name="ce61" office:value-type="string">
            <text:p>VACANTE – MOCRR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2*3</text:p>
          </table:table-cell>
          <table:table-cell table:style-name="ce23" table:formula="of:=ROUND(15.84*1.025; 2)*12*2+ ROUND(15.84*1.025; 2)*8" office:value-type="currency" office:currency="EUR" office:value="519.68">
            <text:p>519,68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3+ ROUND(15.84*1.025; 2)*0" office:value-type="currency" office:currency="EUR" office:value="97.44">
            <text:p>97,44 €</text:p>
          </table:table-cell>
          <table:table-cell table:style-name="ce29" table:formula="of:=SUM([.F36]+[.H36]+[.I36]+[.J36])" office:value-type="float" office:value="9849.28">
            <text:p>9.849,28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36]/12*2" office:value-type="float" office:value="733.52">
            <text:p>733,52 €</text:p>
          </table:table-cell>
          <table:table-cell table:style-name="ce23" table:formula="of:=[.L36]+[.M36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36]/12)*2" office:value-type="float" office:value="256.52">
            <text:p>256,52 €</text:p>
          </table:table-cell>
          <table:table-cell table:style-name="ce29" table:formula="of:=[.O36]+[.P36]" office:value-type="float" office:value="1795.62">
            <text:p>1.795,62 €</text:p>
          </table:table-cell>
          <table:table-cell table:style-name="ce29" table:formula="of:=[.Q36]+[.N36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36]+[.R36]+[.S36]" office:value-type="float" office:value="17993.71">
            <text:p>17.993,71 €</text:p>
          </table:table-cell>
          <table:table-cell table:style-name="ce29" table:formula="of:=([.T36]+[.U36])*0.383" office:value-type="float" office:value="7613.54">
            <text:p>7.613,54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30">
            <text:p>30</text:p>
          </table:table-cell>
          <table:table-cell table:style-name="ce9" office:value-type="string">
            <text:p>PL25046</text:p>
          </table:table-cell>
          <table:table-cell table:style-name="ce64" office:value-type="string">
            <text:p>Peón</text:p>
          </table:table-cell>
          <table:table-cell table:style-name="ce3" office:value-type="string">
            <text:p>GOMER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9">
            <text:p>9</text:p>
          </table:table-cell>
          <table:table-cell table:style-name="ce23" table:formula="of:=ROUND(15.84*1.025; 2)*12*9+ ROUND(15.84*1.025; 2)*0" office:value-type="currency" office:currency="EUR" office:value="1753.92">
            <text:p>1.753,92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9+ ROUND(15.84*1.025; 2)*0" office:value-type="currency" office:currency="EUR" office:value="292.32">
            <text:p>292,32 €</text:p>
          </table:table-cell>
          <table:table-cell table:style-name="ce29" table:formula="of:=SUM([.F37]+[.H37]+[.I37]+[.J37])" office:value-type="float" office:value="11278.4">
            <text:p>11.278,40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37]/12*2" office:value-type="float" office:value="733.52">
            <text:p>733,52 €</text:p>
          </table:table-cell>
          <table:table-cell table:style-name="ce23" table:formula="of:=[.L37]+[.M37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37]/12)*2" office:value-type="float" office:value="256.52">
            <text:p>256,52 €</text:p>
          </table:table-cell>
          <table:table-cell table:style-name="ce29" table:formula="of:=[.O37]+[.P37]" office:value-type="float" office:value="1795.62">
            <text:p>1.795,62 €</text:p>
          </table:table-cell>
          <table:table-cell table:style-name="ce29" table:formula="of:=[.Q37]+[.N37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37]+[.R37]+[.S37]" office:value-type="float" office:value="19422.83">
            <text:p>19.422,83 €</text:p>
          </table:table-cell>
          <table:table-cell table:style-name="ce29" table:formula="of:=([.T37]+[.U37])*0.371" office:value-type="float" office:value="7905.2">
            <text:p>7.905,20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31">
            <text:p>31</text:p>
          </table:table-cell>
          <table:table-cell table:style-name="ce9" office:value-type="string">
            <text:p>PL25047</text:p>
          </table:table-cell>
          <table:table-cell table:style-name="ce64" office:value-type="string">
            <text:p>Peón</text:p>
          </table:table-cell>
          <table:table-cell table:style-name="ce3" office:value-type="string">
            <text:p>NAGOP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9">
            <text:p>9</text:p>
          </table:table-cell>
          <table:table-cell table:style-name="ce23" table:formula="of:=ROUND(15.84*1.025; 2)*12*9+ ROUND(15.84*1.025; 2)*0" office:value-type="currency" office:currency="EUR" office:value="1753.92">
            <text:p>1.753,92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9+ ROUND(15.84*1.025; 2)*0" office:value-type="currency" office:currency="EUR" office:value="292.32">
            <text:p>292,32 €</text:p>
          </table:table-cell>
          <table:table-cell table:style-name="ce29" table:formula="of:=SUM([.F38]+[.H38]+[.I38]+[.J38])" office:value-type="float" office:value="11278.4">
            <text:p>11.278,40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38]/12*2" office:value-type="float" office:value="733.52">
            <text:p>733,52 €</text:p>
          </table:table-cell>
          <table:table-cell table:style-name="ce23" table:formula="of:=[.L38]+[.M38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38]/12)*2" office:value-type="float" office:value="256.52">
            <text:p>256,52 €</text:p>
          </table:table-cell>
          <table:table-cell table:style-name="ce29" table:formula="of:=[.O38]+[.P38]" office:value-type="float" office:value="1795.62">
            <text:p>1.795,62 €</text:p>
          </table:table-cell>
          <table:table-cell table:style-name="ce29" table:formula="of:=[.Q38]+[.N38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38]+[.R38]+[.S38]" office:value-type="float" office:value="19422.83">
            <text:p>19.422,83 €</text:p>
          </table:table-cell>
          <table:table-cell table:style-name="ce29" table:formula="of:=([.T38]+[.U38])*0.371" office:value-type="float" office:value="7905.2">
            <text:p>7.905,20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32">
            <text:p>32</text:p>
          </table:table-cell>
          <table:table-cell table:style-name="ce9" office:value-type="string">
            <text:p>PL25048</text:p>
          </table:table-cell>
          <table:table-cell table:style-name="ce64" office:value-type="string">
            <text:p>Peón</text:p>
          </table:table-cell>
          <table:table-cell table:style-name="ce3" office:value-type="string">
            <text:p>PESUM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10">
            <text:p>10</text:p>
          </table:table-cell>
          <table:table-cell table:style-name="ce23" table:formula="of:=ROUND(15.84*1.025; 2)*12*10+ ROUND(15.84*1.025; 2)*0" office:value-type="currency" office:currency="EUR" office:value="1948.8">
            <text:p>1.948,80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10+ ROUND(15.84*1.025; 2)*0" office:value-type="currency" office:currency="EUR" office:value="324.8">
            <text:p>324,80 €</text:p>
          </table:table-cell>
          <table:table-cell table:style-name="ce29" table:formula="of:=SUM([.F39]+[.H39]+[.I39]+[.J39])" office:value-type="float" office:value="11505.76">
            <text:p>11.505,76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39]/12*2" office:value-type="float" office:value="733.52">
            <text:p>733,52 €</text:p>
          </table:table-cell>
          <table:table-cell table:style-name="ce23" table:formula="of:=[.L39]+[.M39]" office:value-type="currency" office:currency="EUR" office:value="5134.64">
            <text:p>5.134,64 €</text:p>
          </table:table-cell>
          <table:table-cell table:style-name="ce29" table:formula="of:=4549.72*1.025" office:value-type="float" office:value="4663.46">
            <text:p>4.663,46 €</text:p>
          </table:table-cell>
          <table:table-cell table:style-name="ce29" table:formula="of:=([.O39]/12)*2" office:value-type="float" office:value="777.24">
            <text:p>777,24 €</text:p>
          </table:table-cell>
          <table:table-cell table:style-name="ce29" table:formula="of:=[.O39]+[.P39]" office:value-type="float" office:value="5440.7">
            <text:p>5.440,70 €</text:p>
          </table:table-cell>
          <table:table-cell table:style-name="ce29" table:formula="of:=[.Q39]+[.N39]" office:value-type="float" office:value="10575.34">
            <text:p>10.575,34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39]+[.R39]+[.S39]" office:value-type="float" office:value="23295.27">
            <text:p>23.295,27 €</text:p>
          </table:table-cell>
          <table:table-cell table:style-name="ce29" table:formula="of:=([.T39]+[.U39])*0.371" office:value-type="float" office:value="9341.87">
            <text:p>9.341,87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33">
            <text:p>33</text:p>
          </table:table-cell>
          <table:table-cell table:style-name="ce9" office:value-type="string">
            <text:p>PL25049</text:p>
          </table:table-cell>
          <table:table-cell table:style-name="ce64" office:value-type="string">
            <text:p>Peón</text:p>
          </table:table-cell>
          <table:table-cell table:style-name="ce3" office:value-type="string">
            <text:p>TRSAP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12*13</text:p>
          </table:table-cell>
          <table:table-cell table:style-name="ce23" table:formula="of:=ROUND(15.84*1.025; 2)*12*12+ ROUND(15.84*1.025; 2)*1" office:value-type="currency" office:currency="EUR" office:value="2354.8">
            <text:p>2.354,80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12+ ROUND(15.84*1.025; 2)*1" office:value-type="currency" office:currency="EUR" office:value="406">
            <text:p>406,00 €</text:p>
          </table:table-cell>
          <table:table-cell table:style-name="ce29" table:formula="of:=SUM([.F40]+[.H40]+[.I40]+[.J40])" office:value-type="float" office:value="11992.96">
            <text:p>11.992,96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40]/12*2" office:value-type="float" office:value="733.52">
            <text:p>733,52 €</text:p>
          </table:table-cell>
          <table:table-cell table:style-name="ce23" table:formula="of:=[.L40]+[.M40]" office:value-type="currency" office:currency="EUR" office:value="5134.64">
            <text:p>5.134,64 €</text:p>
          </table:table-cell>
          <table:table-cell table:style-name="ce29" table:formula="of:=4121.86*1.025" office:value-type="float" office:value="4224.91">
            <text:p>4.224,91 €</text:p>
          </table:table-cell>
          <table:table-cell table:style-name="ce29" table:formula="of:=([.O40]/12)*2" office:value-type="float" office:value="704.15">
            <text:p>704,15 €</text:p>
          </table:table-cell>
          <table:table-cell table:style-name="ce29" table:formula="of:=[.O40]+[.P40]" office:value-type="float" office:value="4929.06">
            <text:p>4.929,06 €</text:p>
          </table:table-cell>
          <table:table-cell table:style-name="ce29" table:formula="of:=[.Q40]+[.N40]" office:value-type="float" office:value="10063.7">
            <text:p>10.063,70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40]+[.R40]+[.S40]" office:value-type="float" office:value="23270.83">
            <text:p>23.270,83 €</text:p>
          </table:table-cell>
          <table:table-cell table:style-name="ce29" table:formula="of:=([.T40]+[.U40])*0.371" office:value-type="float" office:value="9332.81">
            <text:p>9.332,81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34">
            <text:p>34</text:p>
          </table:table-cell>
          <table:table-cell table:style-name="ce9" office:value-type="string">
            <text:p>PL25050</text:p>
          </table:table-cell>
          <table:table-cell table:style-name="ce64" office:value-type="string">
            <text:p>Peón</text:p>
          </table:table-cell>
          <table:table-cell table:style-name="ce61" office:value-type="string">
            <text:p>VACANTE – RARAA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2">
            <text:p>2</text:p>
          </table:table-cell>
          <table:table-cell table:style-name="ce23" table:formula="of:=ROUND(15.84*1.025; 2)*12*2+ ROUND(15.84*1.025; 2)*0" office:value-type="currency" office:currency="EUR" office:value="389.76">
            <text:p>389,76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2+ ROUND(15.84*1.025; 2)*0" office:value-type="currency" office:currency="EUR" office:value="64.96">
            <text:p>64,96 €</text:p>
          </table:table-cell>
          <table:table-cell table:style-name="ce29" table:formula="of:=SUM([.F41]+[.H41]+[.I41]+[.J41])" office:value-type="float" office:value="9686.88">
            <text:p>9.686,88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41]/12*2" office:value-type="float" office:value="733.52">
            <text:p>733,52 €</text:p>
          </table:table-cell>
          <table:table-cell table:style-name="ce23" table:formula="of:=[.L41]+[.M41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41]/12)*2" office:value-type="float" office:value="256.52">
            <text:p>256,52 €</text:p>
          </table:table-cell>
          <table:table-cell table:style-name="ce29" table:formula="of:=[.O41]+[.P41]" office:value-type="float" office:value="1795.62">
            <text:p>1.795,62 €</text:p>
          </table:table-cell>
          <table:table-cell table:style-name="ce29" table:formula="of:=[.Q41]+[.N41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41]+[.R41]+[.S41]" office:value-type="float" office:value="17831.31">
            <text:p>17.831,31 €</text:p>
          </table:table-cell>
          <table:table-cell table:style-name="ce29" table:formula="of:=([.T41]+[.U41])*0.383" office:value-type="float" office:value="7551.34">
            <text:p>7.551,34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35">
            <text:p>35</text:p>
          </table:table-cell>
          <table:table-cell table:style-name="ce9" office:value-type="string">
            <text:p>PL25051</text:p>
          </table:table-cell>
          <table:table-cell table:style-name="ce64" office:value-type="string">
            <text:p>Peón</text:p>
          </table:table-cell>
          <table:table-cell table:style-name="ce61" office:value-type="string">
            <text:p>VACANTE – QUMEM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2">
            <text:p>2</text:p>
          </table:table-cell>
          <table:table-cell table:style-name="ce23" table:formula="of:=ROUND(15.84*1.025; 2)*12*2+ ROUND(15.84*1.025; 2)*0" office:value-type="currency" office:currency="EUR" office:value="389.76">
            <text:p>389,76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2+ ROUND(15.84*1.025; 2)*0" office:value-type="currency" office:currency="EUR" office:value="64.96">
            <text:p>64,96 €</text:p>
          </table:table-cell>
          <table:table-cell table:style-name="ce29" table:formula="of:=SUM([.F42]+[.H42]+[.I42]+[.J42])" office:value-type="float" office:value="9686.88">
            <text:p>9.686,88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42]/12*2" office:value-type="float" office:value="733.52">
            <text:p>733,52 €</text:p>
          </table:table-cell>
          <table:table-cell table:style-name="ce23" table:formula="of:=[.L42]+[.M42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42]/12)*2" office:value-type="float" office:value="256.52">
            <text:p>256,52 €</text:p>
          </table:table-cell>
          <table:table-cell table:style-name="ce29" table:formula="of:=[.O42]+[.P42]" office:value-type="float" office:value="1795.62">
            <text:p>1.795,62 €</text:p>
          </table:table-cell>
          <table:table-cell table:style-name="ce29" table:formula="of:=[.Q42]+[.N42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42]+[.R42]+[.S42]" office:value-type="float" office:value="17831.31">
            <text:p>17.831,31 €</text:p>
          </table:table-cell>
          <table:table-cell table:style-name="ce29" table:formula="of:=([.T42]+[.U42])*0.383" office:value-type="float" office:value="7551.34">
            <text:p>7.551,34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36">
            <text:p>36</text:p>
          </table:table-cell>
          <table:table-cell table:style-name="ce9" office:value-type="string">
            <text:p>PL25052</text:p>
          </table:table-cell>
          <table:table-cell table:style-name="ce64" office:value-type="string">
            <text:p>Peón</text:p>
          </table:table-cell>
          <table:table-cell table:style-name="ce61" office:value-type="string">
            <text:p>VACANTE – SAORE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1*2</text:p>
          </table:table-cell>
          <table:table-cell table:style-name="ce23" table:formula="of:=ROUND(15.84*1.025; 2)*12*1+ ROUND(15.84*1.025; 2)*11" office:value-type="currency" office:currency="EUR" office:value="373.52">
            <text:p>373,52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2+ ROUND(15.84*1.025; 2)*0" office:value-type="currency" office:currency="EUR" office:value="64.96">
            <text:p>64,96 €</text:p>
          </table:table-cell>
          <table:table-cell table:style-name="ce29" table:formula="of:=SUM([.F43]+[.H43]+[.I43]+[.J43])" office:value-type="float" office:value="9670.64">
            <text:p>9.670,64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43]/12*2" office:value-type="float" office:value="733.52">
            <text:p>733,52 €</text:p>
          </table:table-cell>
          <table:table-cell table:style-name="ce23" table:formula="of:=[.L43]+[.M43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43]/12)*2" office:value-type="float" office:value="256.52">
            <text:p>256,52 €</text:p>
          </table:table-cell>
          <table:table-cell table:style-name="ce29" table:formula="of:=[.O43]+[.P43]" office:value-type="float" office:value="1795.62">
            <text:p>1.795,62 €</text:p>
          </table:table-cell>
          <table:table-cell table:style-name="ce29" table:formula="of:=[.Q43]+[.N43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43]+[.R43]+[.S43]" office:value-type="float" office:value="17815.07">
            <text:p>17.815,07 €</text:p>
          </table:table-cell>
          <table:table-cell table:style-name="ce29" table:formula="of:=([.T43]+[.U43])*0.383" office:value-type="float" office:value="7545.12">
            <text:p>7.545,12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37">
            <text:p>37</text:p>
          </table:table-cell>
          <table:table-cell table:style-name="ce9" office:value-type="string">
            <text:p>PL25053</text:p>
          </table:table-cell>
          <table:table-cell table:style-name="ce64" office:value-type="string">
            <text:p>Peón</text:p>
          </table:table-cell>
          <table:table-cell table:style-name="ce3" office:value-type="string">
            <text:p>VACANTE - LECOI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6*7</text:p>
          </table:table-cell>
          <table:table-cell table:style-name="ce23" table:formula="of:=ROUND(15.84*1.025; 2)*12*6+ ROUND(15.84*1.025; 2)*9" office:value-type="currency" office:currency="EUR" office:value="1315.44">
            <text:p>1.315,44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7+ ROUND(15.84*1.025; 2)*0" office:value-type="currency" office:currency="EUR" office:value="227.36">
            <text:p>227,36 €</text:p>
          </table:table-cell>
          <table:table-cell table:style-name="ce29" table:formula="of:=SUM([.F44]+[.H44]+[.I44]+[.J44])" office:value-type="float" office:value="10774.96">
            <text:p>10.774,96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44]/12*2" office:value-type="float" office:value="733.52">
            <text:p>733,52 €</text:p>
          </table:table-cell>
          <table:table-cell table:style-name="ce23" table:formula="of:=[.L44]+[.M44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44]/12)*2" office:value-type="float" office:value="256.52">
            <text:p>256,52 €</text:p>
          </table:table-cell>
          <table:table-cell table:style-name="ce29" table:formula="of:=[.O44]+[.P44]" office:value-type="float" office:value="1795.62">
            <text:p>1.795,62 €</text:p>
          </table:table-cell>
          <table:table-cell table:style-name="ce29" table:formula="of:=[.Q44]+[.N44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44]+[.R44]+[.S44]" office:value-type="float" office:value="18919.39">
            <text:p>18.919,39 €</text:p>
          </table:table-cell>
          <table:table-cell table:style-name="ce29" table:formula="of:=([.T44]+[.U44])*0.383" office:value-type="float" office:value="7968.07">
            <text:p>7.968,07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number-columns-repeated="999"/>
          <table:table-cell table:style-name="ce8"/>
          <table:table-cell table:number-columns-repeated="23"/>
        </table:table-row>
        <table:table-row table:style-name="ro5">
          <table:table-cell table:number-columns-repeated="1023"/>
        </table:table-row>
        <table:table-row table:style-name="ro6">
          <table:table-cell table:style-name="ce1" office:value-type="string" table:number-columns-spanned="22" table:number-rows-spanned="1">
            <text:p>PROGRAMA: ABASTECIMIENTO DOMICILIARIO DE AGUA POTABLE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/>
          <table:table-cell/>
          <table:table-cell table:style-name="ce54" table:number-columns-repeated="984"/>
          <table:table-cell table:style-name="ce40" table:number-columns-repeated="10"/>
          <table:table-cell table:number-columns-repeated="5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number-columns-repeated="978"/>
          <table:table-cell table:style-name="ce5" table:number-columns-repeated="8"/>
          <table:table-cell table:number-columns-repeated="15"/>
        </table:table-row>
        <table:table-row table:style-name="ro4">
          <table:table-cell table:style-name="ce61" office:value-type="float" office:value="1">
            <text:p>1</text:p>
          </table:table-cell>
          <table:table-cell table:style-name="ce9" office:value-type="string">
            <text:p>PL24016</text:p>
          </table:table-cell>
          <table:table-cell table:style-name="ce66" office:value-type="string">
            <text:p>Oficial de 1ª (Fontanero)</text:p>
          </table:table-cell>
          <table:table-cell table:style-name="ce18" office:value-type="string">
            <text:p>VACANTE – DISAJ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2">
            <text:p>2</text:p>
          </table:table-cell>
          <table:table-cell table:style-name="ce23" table:formula="of:=ROUND(21.04*1.025; 2)*12*2+ ROUND(21.04*1.025; 2)*0" office:value-type="currency" office:currency="EUR" office:value="517.68">
            <text:p>517,6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0" office:value-type="currency" office:currency="EUR" office:value="85.36">
            <text:p>85,36 €</text:p>
          </table:table-cell>
          <table:table-cell table:style-name="ce29" table:formula="of:=SUM([.F49]+[.H49]+[.I49]+[.J49])" office:value-type="float" office:value="10676.76">
            <text:p>10.676,7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49]/12*2" office:value-type="float" office:value="949.38">
            <text:p>949,38 €</text:p>
          </table:table-cell>
          <table:table-cell table:style-name="ce23" table:formula="of:=[.L49]+[.M49]" office:value-type="currency" office:currency="EUR" office:value="6645.66">
            <text:p>6.645,66 €</text:p>
          </table:table-cell>
          <table:table-cell table:style-name="ce29" table:formula="of:=7666.82*1.025" office:value-type="float" office:value="7858.49">
            <text:p>7.858,49 €</text:p>
          </table:table-cell>
          <table:table-cell table:style-name="ce29" table:formula="of:=([.O49]/12)*2" office:value-type="float" office:value="1309.75">
            <text:p>1.309,75 €</text:p>
          </table:table-cell>
          <table:table-cell table:style-name="ce29" table:formula="of:=[.O49]+[.P49]" office:value-type="float" office:value="9168.24">
            <text:p>9.168,24 €</text:p>
          </table:table-cell>
          <table:table-cell table:style-name="ce29" table:formula="of:=[.Q49]+[.N49]" office:value-type="float" office:value="15813.9">
            <text:p>15.813,9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49]+[.R49]+[.S49]" office:value-type="float" office:value="27865.19">
            <text:p>27.865,19 €</text:p>
          </table:table-cell>
          <table:table-cell table:style-name="ce29" table:formula="of:=([.T49]+[.U49])*0.383" office:value-type="float" office:value="11365.11">
            <text:p>11.365,11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2">
            <text:p>2</text:p>
          </table:table-cell>
          <table:table-cell table:style-name="ce9" office:value-type="string">
            <text:p>PL24017</text:p>
          </table:table-cell>
          <table:table-cell table:style-name="ce66" office:value-type="string">
            <text:p>Oficial de 1ª (Fontanero)</text:p>
          </table:table-cell>
          <table:table-cell table:style-name="ce18" office:value-type="string">
            <text:p>VACANTE – SUAFF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13">
            <text:p>13</text:p>
          </table:table-cell>
          <table:table-cell table:style-name="ce23" table:formula="of:=ROUND(21.04*1.025; 2)*12*6+ ROUND(21.04*1.025; 2)*0+ROUND(15.84*1.025; 2)*12*7" office:value-type="currency" office:currency="EUR" office:value="2917.2">
            <text:p>2.917,20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6+ ROUND(20.82*1.025; 2)*0+ROUND(15.84*1.025; 2)*2*7" office:value-type="currency" office:currency="EUR" office:value="483.44">
            <text:p>483,44 €</text:p>
          </table:table-cell>
          <table:table-cell table:style-name="ce29" table:formula="of:=SUM([.F50]+[.H50]+[.I50]+[.J50])" office:value-type="float" office:value="13474.36">
            <text:p>13.474,3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50]/12*2" office:value-type="float" office:value="949.38">
            <text:p>949,38 €</text:p>
          </table:table-cell>
          <table:table-cell table:style-name="ce23" table:formula="of:=[.L50]+[.M50]" office:value-type="currency" office:currency="EUR" office:value="6645.66">
            <text:p>6.645,66 €</text:p>
          </table:table-cell>
          <table:table-cell table:style-name="ce29" table:formula="of:=7492.65*1.025" office:value-type="float" office:value="7679.97">
            <text:p>7.679,97 €</text:p>
          </table:table-cell>
          <table:table-cell table:style-name="ce29" table:formula="of:=([.O50]/12)*2" office:value-type="float" office:value="1280">
            <text:p>1.280,00 €</text:p>
          </table:table-cell>
          <table:table-cell table:style-name="ce29" table:formula="of:=[.O50]+[.P50]" office:value-type="float" office:value="8959.97">
            <text:p>8.959,97 €</text:p>
          </table:table-cell>
          <table:table-cell table:style-name="ce29" table:formula="of:=[.Q50]+[.N50]" office:value-type="float" office:value="15605.63">
            <text:p>15.605,63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50]+[.R50]+[.S50]" office:value-type="float" office:value="30454.52">
            <text:p>30.454,52 €</text:p>
          </table:table-cell>
          <table:table-cell table:style-name="ce29" table:formula="of:=([.T50]+[.U50])*0.383" office:value-type="float" office:value="12356.82">
            <text:p>12.356,82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2" table:number-columns-repeated="2"/>
          <table:table-cell table:style-name="ce67"/>
          <table:table-cell table:style-name="ce69"/>
          <table:table-cell table:number-columns-repeated="995"/>
          <table:table-cell table:style-name="ce8"/>
          <table:table-cell table:number-columns-repeated="23"/>
        </table:table-row>
        <table:table-row table:style-name="ro5">
          <table:table-cell table:number-columns-repeated="1023"/>
        </table:table-row>
        <table:table-row table:style-name="ro6">
          <table:table-cell table:style-name="ce1" office:value-type="string" table:number-columns-spanned="22" table:number-rows-spanned="1">
            <text:p>PROGRAMA: ASISTENCIA SOCIAL PRIMARIA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/>
          <table:table-cell/>
          <table:table-cell table:style-name="ce54" table:number-columns-repeated="984"/>
          <table:table-cell table:style-name="ce40" table:number-columns-repeated="10"/>
          <table:table-cell table:number-columns-repeated="5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number-columns-repeated="978"/>
          <table:table-cell table:style-name="ce5" table:number-columns-repeated="8"/>
          <table:table-cell table:number-columns-repeated="15"/>
        </table:table-row>
        <table:table-row table:style-name="ro5">
          <table:table-cell table:style-name="ce61" office:value-type="float" office:value="1">
            <text:p>1</text:p>
          </table:table-cell>
          <table:table-cell table:style-name="ce9" office:value-type="string">
            <text:p>PL22001</text:p>
          </table:table-cell>
          <table:table-cell table:style-name="ce64" office:value-type="string">
            <text:p>Trabajadora Social</text:p>
          </table:table-cell>
          <table:table-cell table:style-name="ce3" office:value-type="string">
            <text:p>MECAD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3" office:value-type="string">
            <text:p>8*9</text:p>
          </table:table-cell>
          <table:table-cell table:style-name="ce23" table:formula="of:=ROUND(40.83*1.025; 2)*12*8+ ROUND(40.83*1.025; 2)*9" office:value-type="currency" office:currency="EUR" office:value="4394.25">
            <text:p>4.394,25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9+ ROUND(29.77*1.025; 2)*0" office:value-type="currency" office:currency="EUR" office:value="549.18">
            <text:p>549,18 €</text:p>
          </table:table-cell>
          <table:table-cell table:style-name="ce29" table:formula="of:=SUM([.F55]+[.H55]+[.I55]+[.J55])" office:value-type="float" office:value="20460.83">
            <text:p>20.460,83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55]/12*2" office:value-type="float" office:value="1678.94">
            <text:p>1.678,94 €</text:p>
          </table:table-cell>
          <table:table-cell table:style-name="ce23" table:formula="of:=[.L55]+[.M55]" office:value-type="currency" office:currency="EUR" office:value="11752.58">
            <text:p>11.752,58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29" table:formula="of:=([.O55]/12)*2" office:value-type="float" office:value="1566.24">
            <text:p>1.566,24 €</text:p>
          </table:table-cell>
          <table:table-cell table:style-name="ce29" table:formula="of:=[.O55]+[.P55]" office:value-type="float" office:value="10963.65">
            <text:p>10.963,65 €</text:p>
          </table:table-cell>
          <table:table-cell table:style-name="ce29" table:formula="of:=[.Q55]+[.N55]" office:value-type="float" office:value="22716.23">
            <text:p>22.716,23 €</text:p>
          </table:table-cell>
          <table:table-cell table:style-name="ce29" table:formula="of:=1973.32*1.025" office:value-type="float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55]+[.R55]+[.S55]" office:value-type="float" office:value="45199.71">
            <text:p>45.199,71 €</text:p>
          </table:table-cell>
          <table:table-cell table:style-name="ce29" table:formula="of:=([.T55]+[.U55])*0.319" office:value-type="float" office:value="14995.69">
            <text:p>14.995,69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2">
            <text:p>2</text:p>
          </table:table-cell>
          <table:table-cell table:style-name="ce9" office:value-type="string">
            <text:p>PL24008</text:p>
          </table:table-cell>
          <table:table-cell table:style-name="ce64" office:value-type="string">
            <text:p>Aux. Administrativo</text:p>
          </table:table-cell>
          <table:table-cell table:style-name="ce3" office:value-type="string">
            <text:p>MAMIT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10">
            <text:p>10</text:p>
          </table:table-cell>
          <table:table-cell table:style-name="ce23" table:formula="of:=ROUND(21.04*1.025; 2)*12*10+ ROUND(21.04*1.025; 2)*0" office:value-type="currency" office:currency="EUR" office:value="2588.4">
            <text:p>2.588,40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0+ ROUND(20.82*1.025; 2)*0" office:value-type="currency" office:currency="EUR" office:value="426.8">
            <text:p>426,80 €</text:p>
          </table:table-cell>
          <table:table-cell table:style-name="ce29" table:formula="of:=SUM([.F56]+[.H56]+[.I56]+[.J56])" office:value-type="float" office:value="13088.92">
            <text:p>13.088,92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56]/12*2" office:value-type="float" office:value="949.38">
            <text:p>949,38 €</text:p>
          </table:table-cell>
          <table:table-cell table:style-name="ce23" table:formula="of:=[.L56]+[.M56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56]/12)*2" office:value-type="float" office:value="475.31">
            <text:p>475,31 €</text:p>
          </table:table-cell>
          <table:table-cell table:style-name="ce29" table:formula="of:=[.O56]+[.P56]" office:value-type="float" office:value="3327.14">
            <text:p>3.327,14 €</text:p>
          </table:table-cell>
          <table:table-cell table:style-name="ce29" table:formula="of:=[.Q56]+[.N56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56]+[.R56]+[.S56]" office:value-type="float" office:value="24436.25">
            <text:p>24.436,25 €</text:p>
          </table:table-cell>
          <table:table-cell table:style-name="ce29" table:formula="of:=([.T56]+[.U56])*0.319" office:value-type="float" office:value="8372.15">
            <text:p>8.372,15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3">
            <text:p>3</text:p>
          </table:table-cell>
          <table:table-cell table:style-name="ce9" office:value-type="string">
            <text:p>PL24010</text:p>
          </table:table-cell>
          <table:table-cell table:style-name="ce64" office:value-type="string">
            <text:p>Aux. Administrativo</text:p>
          </table:table-cell>
          <table:table-cell table:style-name="ce3" office:value-type="string">
            <text:p>PESAT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11*12</text:p>
          </table:table-cell>
          <table:table-cell table:style-name="ce23" table:formula="of:=ROUND(21.04*1.025; 2)*12*11+ ROUND(21.04*1.025; 2)*1" office:value-type="currency" office:currency="EUR" office:value="2868.81">
            <text:p>2.868,81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1+ ROUND(20.82*1.025; 2)*1" office:value-type="currency" office:currency="EUR" office:value="490.82">
            <text:p>490,82 €</text:p>
          </table:table-cell>
          <table:table-cell table:style-name="ce29" table:formula="of:=SUM([.F57]+[.H57]+[.I57]+[.J57])" office:value-type="float" office:value="13433.35">
            <text:p>13.433,35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57]/12*2" office:value-type="float" office:value="949.38">
            <text:p>949,38 €</text:p>
          </table:table-cell>
          <table:table-cell table:style-name="ce23" table:formula="of:=[.L57]+[.M57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57]/12)*2" office:value-type="float" office:value="475.31">
            <text:p>475,31 €</text:p>
          </table:table-cell>
          <table:table-cell table:style-name="ce29" table:formula="of:=[.O57]+[.P57]" office:value-type="float" office:value="3327.14">
            <text:p>3.327,14 €</text:p>
          </table:table-cell>
          <table:table-cell table:style-name="ce29" table:formula="of:=[.Q57]+[.N57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57]+[.R57]+[.S57]" office:value-type="float" office:value="24780.68">
            <text:p>24.780,68 €</text:p>
          </table:table-cell>
          <table:table-cell table:style-name="ce29" table:formula="of:=([.T57]+[.U57])*0.319" office:value-type="float" office:value="8482.02">
            <text:p>8.482,02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4">
            <text:p>4</text:p>
          </table:table-cell>
          <table:table-cell table:style-name="ce9" office:value-type="string">
            <text:p>PL24011</text:p>
          </table:table-cell>
          <table:table-cell table:style-name="ce64" office:value-type="string">
            <text:p>Auxiliar de Enfermería</text:p>
          </table:table-cell>
          <table:table-cell table:style-name="ce3" office:value-type="string">
            <text:p>CULOE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7">
            <text:p>7</text:p>
          </table:table-cell>
          <table:table-cell table:style-name="ce23" table:formula="of:=ROUND(21.04*1.025; 2)*12*0+ ROUND(21.04*1.025; 2)*0+ROUND(15.84*1.025; 2)*12*7+ ROUND(15.84*1.025; 2)*0" office:value-type="currency" office:currency="EUR" office:value="1364.16">
            <text:p>1.364,16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0+ ROUND(20.82*1.025; 2)*0+ROUND(15.84*1.025; 2)*2*7+ ROUND(15.84*1.025; 2)*0" office:value-type="currency" office:currency="EUR" office:value="227.36">
            <text:p>227,36 €</text:p>
          </table:table-cell>
          <table:table-cell table:style-name="ce29" table:formula="of:=SUM([.F58]+[.H58]+[.I58]+[.J58])" office:value-type="float" office:value="11665.24">
            <text:p>11.665,24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58]/12*2" office:value-type="float" office:value="949.38">
            <text:p>949,38 €</text:p>
          </table:table-cell>
          <table:table-cell table:style-name="ce23" table:formula="of:=[.L58]+[.M58]" office:value-type="currency" office:currency="EUR" office:value="6645.66">
            <text:p>6.645,66 €</text:p>
          </table:table-cell>
          <table:table-cell table:style-name="ce29" table:formula="of:=2782.32*1.025" office:value-type="float" office:value="2851.88">
            <text:p>2.851,88 €</text:p>
          </table:table-cell>
          <table:table-cell table:style-name="ce29" table:formula="of:=([.O58]/12)*2" office:value-type="float" office:value="475.31">
            <text:p>475,31 €</text:p>
          </table:table-cell>
          <table:table-cell table:style-name="ce29" table:formula="of:=[.O58]+[.P58]" office:value-type="float" office:value="3327.19">
            <text:p>3.327,19 €</text:p>
          </table:table-cell>
          <table:table-cell table:style-name="ce29" table:formula="of:=[.Q58]+[.N58]" office:value-type="float" office:value="9972.85">
            <text:p>9.972,85 €</text:p>
          </table:table-cell>
          <table:table-cell table:style-name="ce29" table:formula="of:=(1341-1184.56)/12*6*1.025" office:value-type="float" office:value="80.18">
            <text:p>80,18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58]+[.R58]+[.S58]" office:value-type="float" office:value="21718.27">
            <text:p>21.718,27 €</text:p>
          </table:table-cell>
          <table:table-cell table:style-name="ce29" table:formula="of:=([.T58]+[.U58])*0.335" office:value-type="float" office:value="7881.54">
            <text:p>7.881,54 €</text:p>
          </table:table-cell>
          <table:table-cell table:number-columns-repeated="2"/>
          <table:table-cell table:style-name="ce27"/>
          <table:table-cell table:number-columns-repeated="974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5">
            <text:p>5</text:p>
          </table:table-cell>
          <table:table-cell table:style-name="ce9" office:value-type="string">
            <text:p>PL24018</text:p>
          </table:table-cell>
          <table:table-cell table:style-name="ce64" office:value-type="string">
            <text:p>Animador Sociocultural</text:p>
          </table:table-cell>
          <table:table-cell table:style-name="ce3" office:value-type="string">
            <text:p>BULEA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11">
            <text:p>11</text:p>
          </table:table-cell>
          <table:table-cell table:style-name="ce23" table:formula="of:=ROUND(21.04*1.025; 2)*12*11+ ROUND(21.04*1.025; 2)*0" office:value-type="currency" office:currency="EUR" office:value="2847.24">
            <text:p>2.847,24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1+ ROUND(20.82*1.025; 2)*0" office:value-type="currency" office:currency="EUR" office:value="469.48">
            <text:p>469,48 €</text:p>
          </table:table-cell>
          <table:table-cell table:style-name="ce29" table:formula="of:=SUM([.F59]+[.H59]+[.I59]+[.J59])" office:value-type="float" office:value="13390.44">
            <text:p>13.390,44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59]/12*2" office:value-type="float" office:value="949.38">
            <text:p>949,38 €</text:p>
          </table:table-cell>
          <table:table-cell table:style-name="ce23" table:formula="of:=[.L59]+[.M59]" office:value-type="currency" office:currency="EUR" office:value="6645.66">
            <text:p>6.645,66 €</text:p>
          </table:table-cell>
          <table:table-cell table:style-name="ce29" table:formula="of:=23057.35*1.025" office:value-type="float" office:value="23633.78">
            <text:p>23.633,78 €</text:p>
          </table:table-cell>
          <table:table-cell table:style-name="ce29" table:formula="of:=([.O59]/12)*2" office:value-type="float" office:value="3938.96">
            <text:p>3.938,96 €</text:p>
          </table:table-cell>
          <table:table-cell table:style-name="ce29" table:formula="of:=[.O59]+[.P59]" office:value-type="float" office:value="27572.74">
            <text:p>27.572,74 €</text:p>
          </table:table-cell>
          <table:table-cell table:style-name="ce29" table:formula="of:=[.Q59]+[.N59]" office:value-type="float" office:value="34218.4">
            <text:p>34.218,4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59]+[.R59]+[.S59]" office:value-type="float" office:value="48983.37">
            <text:p>48.983,37 €</text:p>
          </table:table-cell>
          <table:table-cell table:style-name="ce29" table:formula="of:=([.T59]+[.U59])*0.319" office:value-type="float" office:value="16202.68">
            <text:p>16.202,68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6">
            <text:p>6</text:p>
          </table:table-cell>
          <table:table-cell table:style-name="ce9" office:value-type="string">
            <text:p>PL25014</text:p>
          </table:table-cell>
          <table:table-cell table:style-name="ce64" office:value-type="string">
            <text:p>Conserje</text:p>
          </table:table-cell>
          <table:table-cell table:style-name="ce3" office:value-type="string">
            <text:p>OLGAM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9">
            <text:p>9</text:p>
          </table:table-cell>
          <table:table-cell table:style-name="ce23" table:formula="of:=ROUND(15.84*1.025; 2)*12*9+ ROUND(15.84*1.025; 2)*0" office:value-type="currency" office:currency="EUR" office:value="1753.92">
            <text:p>1.753,92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9+ ROUND(15.84*1.025; 2)*0" office:value-type="currency" office:currency="EUR" office:value="292.32">
            <text:p>292,32 €</text:p>
          </table:table-cell>
          <table:table-cell table:style-name="ce29" table:formula="of:=SUM([.F60]+[.H60]+[.I60]+[.J60])" office:value-type="float" office:value="11278.4">
            <text:p>11.278,40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60]/12*2" office:value-type="float" office:value="733.52">
            <text:p>733,52 €</text:p>
          </table:table-cell>
          <table:table-cell table:style-name="ce23" table:formula="of:=[.L60]+[.M60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60]/12)*2" office:value-type="float" office:value="256.52">
            <text:p>256,52 €</text:p>
          </table:table-cell>
          <table:table-cell table:style-name="ce29" table:formula="of:=[.O60]+[.P60]" office:value-type="float" office:value="1795.62">
            <text:p>1.795,62 €</text:p>
          </table:table-cell>
          <table:table-cell table:style-name="ce29" table:formula="of:=[.Q60]+[.N60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60]+[.R60]+[.S60]" office:value-type="float" office:value="19422.83">
            <text:p>19.422,83 €</text:p>
          </table:table-cell>
          <table:table-cell table:style-name="ce29" table:formula="of:=([.T60]+[.U60])*0.319" office:value-type="float" office:value="6797.19">
            <text:p>6.797,19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7">
            <text:p>7</text:p>
          </table:table-cell>
          <table:table-cell table:style-name="ce9" office:value-type="string">
            <text:p>PL25015</text:p>
          </table:table-cell>
          <table:table-cell table:style-name="ce64" office:value-type="string">
            <text:p>Limpiadora</text:p>
          </table:table-cell>
          <table:table-cell table:style-name="ce3" office:value-type="string">
            <text:p>VACANTE – SAMAO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6*7</text:p>
          </table:table-cell>
          <table:table-cell table:style-name="ce23" table:formula="of:=ROUND(15.84*1.025; 2)*12*6+ ROUND(15.84*1.025; 2)*10" office:value-type="currency" office:currency="EUR" office:value="1331.68">
            <text:p>1.331,68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7+ ROUND(15.84*1.025; 2)*0" office:value-type="currency" office:currency="EUR" office:value="227.36">
            <text:p>227,36 €</text:p>
          </table:table-cell>
          <table:table-cell table:style-name="ce29" table:formula="of:=SUM([.F61]+[.H61]+[.I61]+[.J61])" office:value-type="float" office:value="10791.2">
            <text:p>10.791,20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61]/12*2" office:value-type="float" office:value="733.52">
            <text:p>733,52 €</text:p>
          </table:table-cell>
          <table:table-cell table:style-name="ce23" table:formula="of:=[.L61]+[.M61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61]/12)*2" office:value-type="float" office:value="256.52">
            <text:p>256,52 €</text:p>
          </table:table-cell>
          <table:table-cell table:style-name="ce29" table:formula="of:=[.O61]+[.P61]" office:value-type="float" office:value="1795.62">
            <text:p>1.795,62 €</text:p>
          </table:table-cell>
          <table:table-cell table:style-name="ce29" table:formula="of:=[.Q61]+[.N61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61]+[.R61]+[.S61]" office:value-type="float" office:value="18935.63">
            <text:p>18.935,63 €</text:p>
          </table:table-cell>
          <table:table-cell table:style-name="ce29" table:formula="of:=([.T61]+[.U61])*0.352" office:value-type="float" office:value="7328.85">
            <text:p>7.328,85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8">
            <text:p>8</text:p>
          </table:table-cell>
          <table:table-cell table:style-name="ce9" office:value-type="string">
            <text:p>PL25016</text:p>
          </table:table-cell>
          <table:table-cell table:style-name="ce64" office:value-type="string">
            <text:p>Limpiadora</text:p>
          </table:table-cell>
          <table:table-cell table:style-name="ce3" office:value-type="string">
            <text:p>MIJIL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0">
            <text:p>0</text:p>
          </table:table-cell>
          <table:table-cell table:style-name="ce23" table:formula="of:=ROUND(15.84*1.025; 2)*12*0+ ROUND(15.84*1.025; 2)*0" office:value-type="currency" office:currency="EUR" office:value="0">
            <text:p>0,00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0+ ROUND(15.84*1.025; 2)*0" office:value-type="currency" office:currency="EUR" office:value="0">
            <text:p>0,00 €</text:p>
          </table:table-cell>
          <table:table-cell table:style-name="ce29" table:formula="of:=SUM([.F62]+[.H62]+[.I62]+[.J62])" office:value-type="float" office:value="9232.16">
            <text:p>9.232,16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62]/12*2" office:value-type="float" office:value="733.52">
            <text:p>733,52 €</text:p>
          </table:table-cell>
          <table:table-cell table:style-name="ce23" table:formula="of:=[.L62]+[.M62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62]/12)*2" office:value-type="float" office:value="256.52">
            <text:p>256,52 €</text:p>
          </table:table-cell>
          <table:table-cell table:style-name="ce29" table:formula="of:=[.O62]+[.P62]" office:value-type="float" office:value="1795.62">
            <text:p>1.795,62 €</text:p>
          </table:table-cell>
          <table:table-cell table:style-name="ce29" table:formula="of:=[.Q62]+[.N62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62]+[.R62]+[.S62]" office:value-type="float" office:value="17376.59">
            <text:p>17.376,59 €</text:p>
          </table:table-cell>
          <table:table-cell table:style-name="ce29" table:formula="of:=([.T62]+[.U62])*0.34" office:value-type="float" office:value="6548.93">
            <text:p>6.548,93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9">
            <text:p>9</text:p>
          </table:table-cell>
          <table:table-cell table:style-name="ce9" office:value-type="string">
            <text:p>PL25017</text:p>
          </table:table-cell>
          <table:table-cell table:style-name="ce64" office:value-type="string">
            <text:p>Conserje </text:p>
          </table:table-cell>
          <table:table-cell table:style-name="ce3" office:value-type="string">
            <text:p>VACANTE – CRNEL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1">
            <text:p>1</text:p>
          </table:table-cell>
          <table:table-cell table:style-name="ce23" table:formula="of:=ROUND(15.84*1.025; 2)*12*1+ ROUND(15.84*1.025; 2)*0" office:value-type="currency" office:currency="EUR" office:value="194.88">
            <text:p>194,88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1+ ROUND(15.84*1.025; 2)*0" office:value-type="currency" office:currency="EUR" office:value="32.48">
            <text:p>32,48 €</text:p>
          </table:table-cell>
          <table:table-cell table:style-name="ce29" table:formula="of:=SUM([.F63]+[.H63]+[.I63]+[.J63])" office:value-type="float" office:value="9459.52">
            <text:p>9.459,52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63]/12*2" office:value-type="float" office:value="733.52">
            <text:p>733,52 €</text:p>
          </table:table-cell>
          <table:table-cell table:style-name="ce23" table:formula="of:=[.L63]+[.M63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63]/12)*2" office:value-type="float" office:value="256.52">
            <text:p>256,52 €</text:p>
          </table:table-cell>
          <table:table-cell table:style-name="ce29" table:formula="of:=[.O63]+[.P63]" office:value-type="float" office:value="1795.62">
            <text:p>1.795,62 €</text:p>
          </table:table-cell>
          <table:table-cell table:style-name="ce29" table:formula="of:=[.Q63]+[.N63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63]+[.R63]+[.S63]" office:value-type="float" office:value="17603.95">
            <text:p>17.603,95 €</text:p>
          </table:table-cell>
          <table:table-cell table:style-name="ce29" table:formula="of:=([.T63]+[.U63])*0.331" office:value-type="float" office:value="6450.84">
            <text:p>6.450,84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0">
            <text:p>10</text:p>
          </table:table-cell>
          <table:table-cell table:style-name="ce9" office:value-type="string">
            <text:p>PL25018</text:p>
          </table:table-cell>
          <table:table-cell table:style-name="ce64" office:value-type="string">
            <text:p>Limpiadora </text:p>
          </table:table-cell>
          <table:table-cell table:style-name="ce3" office:value-type="string">
            <text:p>VACANTE - TRALR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7">
            <text:p>7</text:p>
          </table:table-cell>
          <table:table-cell table:style-name="ce23" table:formula="of:=ROUND(15.84*1.025; 2)*12*7+ ROUND(15.84*1.025; 2)*0" office:value-type="currency" office:currency="EUR" office:value="1364.16">
            <text:p>1.364,16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7+ ROUND(15.84*1.025; 2)*0" office:value-type="currency" office:currency="EUR" office:value="227.36">
            <text:p>227,36 €</text:p>
          </table:table-cell>
          <table:table-cell table:style-name="ce29" table:formula="of:=SUM([.F64]+[.H64]+[.I64]+[.J64])" office:value-type="float" office:value="10823.68">
            <text:p>10.823,68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64]/12*2" office:value-type="float" office:value="733.52">
            <text:p>733,52 €</text:p>
          </table:table-cell>
          <table:table-cell table:style-name="ce23" table:formula="of:=[.L64]+[.M64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64]/12)*2" office:value-type="float" office:value="256.52">
            <text:p>256,52 €</text:p>
          </table:table-cell>
          <table:table-cell table:style-name="ce29" table:formula="of:=[.O64]+[.P64]" office:value-type="float" office:value="1795.62">
            <text:p>1.795,62 €</text:p>
          </table:table-cell>
          <table:table-cell table:style-name="ce29" table:formula="of:=[.Q64]+[.N64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64]+[.R64]+[.S64]" office:value-type="float" office:value="18968.11">
            <text:p>18.968,11 €</text:p>
          </table:table-cell>
          <table:table-cell table:style-name="ce29" table:formula="of:=([.T64]+[.U64])*0.352" office:value-type="float" office:value="7340.29">
            <text:p>7.340,29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number-columns-repeated="999"/>
          <table:table-cell table:style-name="ce8"/>
          <table:table-cell table:number-columns-repeated="23"/>
        </table:table-row>
        <table:table-row table:style-name="ro5">
          <table:table-cell table:number-columns-repeated="1023"/>
        </table:table-row>
        <table:table-row table:style-name="ro6">
          <table:table-cell table:style-name="ce1" office:value-type="string" table:number-columns-spanned="22" table:number-rows-spanned="1">
            <text:p>PROGRAMA: PROTECCIÓN DE LA SALUBRIDAD PÚBLICA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/>
          <table:table-cell/>
          <table:table-cell table:style-name="ce54" table:number-columns-repeated="984"/>
          <table:table-cell table:style-name="ce40" table:number-columns-repeated="10"/>
          <table:table-cell table:number-columns-repeated="5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number-columns-repeated="978"/>
          <table:table-cell table:style-name="ce5" table:number-columns-repeated="8"/>
          <table:table-cell table:number-columns-repeated="15"/>
        </table:table-row>
        <table:table-row table:style-name="ro4">
          <table:table-cell table:style-name="ce61" office:value-type="float" office:value="1">
            <text:p>1</text:p>
          </table:table-cell>
          <table:table-cell table:style-name="ce9" office:value-type="string">
            <text:p>PL25054</text:p>
          </table:table-cell>
          <table:table-cell table:style-name="ce64" office:value-type="string">
            <text:p>Peón Lacero</text:p>
          </table:table-cell>
          <table:table-cell table:style-name="ce70" office:value-type="string">
            <text:p>VACANTE – ROHEF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2">
            <text:p>2</text:p>
          </table:table-cell>
          <table:table-cell table:style-name="ce23" table:formula="of:=ROUND(15.84*1.025; 2)*12*2+ ROUND(15.84*1.025; 2)*0" office:value-type="currency" office:currency="EUR" office:value="389.76">
            <text:p>389,76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2+ ROUND(15.84*1.025; 2)*0" office:value-type="currency" office:currency="EUR" office:value="64.96">
            <text:p>64,96 €</text:p>
          </table:table-cell>
          <table:table-cell table:style-name="ce29" table:formula="of:=SUM([.F69]+[.H69]+[.I69]+[.J69])" office:value-type="float" office:value="9686.88">
            <text:p>9.686,88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69]/12*2" office:value-type="float" office:value="733.52">
            <text:p>733,52 €</text:p>
          </table:table-cell>
          <table:table-cell table:style-name="ce23" table:formula="of:=[.L69]+[.M69]" office:value-type="currency" office:currency="EUR" office:value="5134.64">
            <text:p>5.134,64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29" table:formula="of:=([.O69]/12)*2" office:value-type="float" office:value="777.23">
            <text:p>777,23 €</text:p>
          </table:table-cell>
          <table:table-cell table:style-name="ce29" table:formula="of:=[.O69]+[.P69]" office:value-type="float" office:value="5440.63">
            <text:p>5.440,63 €</text:p>
          </table:table-cell>
          <table:table-cell table:style-name="ce29" table:formula="of:=[.Q69]+[.N69]" office:value-type="float" office:value="10575.27">
            <text:p>10.575,27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69]+[.R69]+[.S69]" office:value-type="float" office:value="21476.32">
            <text:p>21.476,32 €</text:p>
          </table:table-cell>
          <table:table-cell table:style-name="ce29" table:formula="of:=([.T69]+[.U69])*0.3325" office:value-type="float" office:value="7767.63">
            <text:p>7.767,63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number-columns-repeated="3"/>
          <table:table-cell table:style-name="ce69"/>
          <table:table-cell table:number-columns-repeated="3"/>
          <table:table-cell table:style-name="ce71" table:number-columns-repeated="3"/>
          <table:table-cell table:style-name="ce72"/>
          <table:table-cell/>
          <table:table-cell table:style-name="ce73"/>
          <table:table-cell/>
          <table:table-cell table:style-name="ce71"/>
          <table:table-cell table:number-columns-repeated="984"/>
          <table:table-cell table:style-name="ce8"/>
          <table:table-cell table:number-columns-repeated="23"/>
        </table:table-row>
        <table:table-row table:style-name="ro6">
          <table:table-cell table:style-name="ce1" office:value-type="string" table:number-columns-spanned="22" table:number-rows-spanned="1">
            <text:p>PROGRAMA: ADMINISTRACIÓN GENERAL DE EDUCACIÓN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/>
          <table:table-cell/>
          <table:table-cell table:style-name="ce54" table:number-columns-repeated="984"/>
          <table:table-cell table:style-name="ce40" table:number-columns-repeated="10"/>
          <table:table-cell table:number-columns-repeated="5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number-columns-repeated="978"/>
          <table:table-cell table:style-name="ce5" table:number-columns-repeated="8"/>
          <table:table-cell table:number-columns-repeated="15"/>
        </table:table-row>
        <table:table-row table:style-name="ro5">
          <table:table-cell table:style-name="ce61" office:value-type="float" office:value="1">
            <text:p>1</text:p>
          </table:table-cell>
          <table:table-cell table:style-name="ce9" office:value-type="string">
            <text:p>PL23002</text:p>
          </table:table-cell>
          <table:table-cell table:style-name="ce64" office:value-type="string">
            <text:p>Técnico Socioeducativo</text:p>
          </table:table-cell>
          <table:table-cell table:style-name="ce3" office:value-type="string">
            <text:p>ALSAM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8">
            <text:p>8</text:p>
          </table:table-cell>
          <table:table-cell table:style-name="ce23" table:formula="of:=ROUND(30.91*1.025; 2)*12*0+ROUND(30.91*1.025; 2)*0+ROUND(21.04*1.025; 2)*12*8+ ROUND(21.04*1.025; 2)*0" office:value-type="currency" office:currency="EUR" office:value="2070.72">
            <text:p>2.070,72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0+ROUND(26.68*1.025; 2)*0+ROUND(20.82*1.025; 2)*2*8+ ROUND(20.82*1.025; 2)*0" office:value-type="currency" office:currency="EUR" office:value="341.44">
            <text:p>341,44 €</text:p>
          </table:table-cell>
          <table:table-cell table:style-name="ce29" table:formula="of:=SUM([.F73]+[.H73]+[.I73]+[.J73])" office:value-type="float" office:value="14296.74">
            <text:p>14.296,74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73]/12*2" office:value-type="float" office:value="1225.98">
            <text:p>1.225,98 €</text:p>
          </table:table-cell>
          <table:table-cell table:style-name="ce23" table:formula="of:=[.L73]+[.M73]" office:value-type="currency" office:currency="EUR" office:value="8581.86">
            <text:p>8.581,86 €</text:p>
          </table:table-cell>
          <table:table-cell table:style-name="ce29" table:formula="of:=4899.31*1.025" office:value-type="float" office:value="5021.79">
            <text:p>5.021,79 €</text:p>
          </table:table-cell>
          <table:table-cell table:style-name="ce29" table:formula="of:=([.O73]/12)*2" office:value-type="float" office:value="836.97">
            <text:p>836,97 €</text:p>
          </table:table-cell>
          <table:table-cell table:style-name="ce29" table:formula="of:=[.O73]+[.P73]" office:value-type="float" office:value="5858.76">
            <text:p>5.858,76 €</text:p>
          </table:table-cell>
          <table:table-cell table:style-name="ce29" table:formula="of:=[.Q73]+[.N73]" office:value-type="float" office:value="14440.62">
            <text:p>14.440,62 €</text:p>
          </table:table-cell>
          <table:table-cell table:style-name="ce29" table:formula="of:=(1627.14)*1.025" office:value-type="float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73]+[.R73]+[.S73]" office:value-type="float" office:value="30405.18">
            <text:p>30.405,18 €</text:p>
          </table:table-cell>
          <table:table-cell table:style-name="ce29" table:formula="of:=([.T73]+[.U73])*0.319" office:value-type="float" office:value="10276.23">
            <text:p>10.276,23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2">
            <text:p>2</text:p>
          </table:table-cell>
          <table:table-cell table:style-name="ce9" office:value-type="string">
            <text:p>PL24014</text:p>
          </table:table-cell>
          <table:table-cell table:style-name="ce64" office:value-type="string">
            <text:p>Aux. Administrativo</text:p>
          </table:table-cell>
          <table:table-cell table:style-name="ce3" office:value-type="string">
            <text:p>VACANTE – SARON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1*2</text:p>
          </table:table-cell>
          <table:table-cell table:style-name="ce23" table:formula="of:=ROUND(21.04*1.025; 2)*12*1+ ROUND(21.04*1.025; 2)*4" office:value-type="currency" office:currency="EUR" office:value="345.12">
            <text:p>345,12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+ ROUND(20.82*1.025; 2)*1" office:value-type="currency" office:currency="EUR" office:value="64.02">
            <text:p>64,02 €</text:p>
          </table:table-cell>
          <table:table-cell table:style-name="ce29" table:formula="of:=SUM([.F74]+[.H74]+[.I74]+[.J74])" office:value-type="float" office:value="10482.86">
            <text:p>10.482,8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74]/12*2" office:value-type="float" office:value="949.38">
            <text:p>949,38 €</text:p>
          </table:table-cell>
          <table:table-cell table:style-name="ce23" table:formula="of:=[.L74]+[.M74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74]/12)*2" office:value-type="float" office:value="475.31">
            <text:p>475,31 €</text:p>
          </table:table-cell>
          <table:table-cell table:style-name="ce29" table:formula="of:=[.O74]+[.P74]" office:value-type="float" office:value="3327.14">
            <text:p>3.327,14 €</text:p>
          </table:table-cell>
          <table:table-cell table:style-name="ce29" table:formula="of:=[.Q74]+[.N74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74]+[.R74]+[.S74]" office:value-type="float" office:value="21830.19">
            <text:p>21.830,19 €</text:p>
          </table:table-cell>
          <table:table-cell table:style-name="ce29" table:formula="of:=([.U74]+[.T74])*0.331" office:value-type="float" office:value="7824.48">
            <text:p>7.824,48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3">
            <text:p>3</text:p>
          </table:table-cell>
          <table:table-cell table:style-name="ce9" office:value-type="string">
            <text:p>PL24013</text:p>
          </table:table-cell>
          <table:table-cell table:style-name="ce64" office:value-type="string">
            <text:p>Coordinadora de Limpieza</text:p>
          </table:table-cell>
          <table:table-cell table:style-name="ce3" office:value-type="string">
            <text:p>RIORM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11">
            <text:p>11</text:p>
          </table:table-cell>
          <table:table-cell table:style-name="ce23" table:formula="of:=ROUND(21.04*1.025; 2)*12*6+ ROUND(21.04*1.025; 2)*0+ROUND(15.84*1.025; 2)*12*5" office:value-type="currency" office:currency="EUR" office:value="2527.44">
            <text:p>2.527,44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6+ ROUND(20.82*1.025; 2)*0+ROUND(15.84*1.025; 2)*2*5" office:value-type="currency" office:currency="EUR" office:value="418.48">
            <text:p>418,48 €</text:p>
          </table:table-cell>
          <table:table-cell table:style-name="ce29" table:formula="of:=SUM([.F75]+[.H75]+[.I75]+[.J75])" office:value-type="float" office:value="13019.64">
            <text:p>13.019,64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75]/12*2" office:value-type="float" office:value="949.38">
            <text:p>949,38 €</text:p>
          </table:table-cell>
          <table:table-cell table:style-name="ce23" table:formula="of:=[.L75]+[.M75]" office:value-type="currency" office:currency="EUR" office:value="6645.66">
            <text:p>6.645,66 €</text:p>
          </table:table-cell>
          <table:table-cell table:style-name="ce29" table:formula="of:=5081.26*1.025" office:value-type="float" office:value="5208.29">
            <text:p>5.208,29 €</text:p>
          </table:table-cell>
          <table:table-cell table:style-name="ce29" table:formula="of:=([.O75]/12)*2" office:value-type="float" office:value="868.05">
            <text:p>868,05 €</text:p>
          </table:table-cell>
          <table:table-cell table:style-name="ce29" table:formula="of:=[.O75]+[.P75]" office:value-type="float" office:value="6076.34">
            <text:p>6.076,34 €</text:p>
          </table:table-cell>
          <table:table-cell table:style-name="ce29" table:formula="of:=[.Q75]+[.N75]" office:value-type="float" office:value="12722">
            <text:p>12.722,0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75]+[.R75]+[.S75]" office:value-type="float" office:value="27116.17">
            <text:p>27.116,17 €</text:p>
          </table:table-cell>
          <table:table-cell table:style-name="ce29" table:formula="of:=([.T75]+[.U75])*0.34" office:value-type="float" office:value="9834.46">
            <text:p>9.834,4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4">
            <text:p>4</text:p>
          </table:table-cell>
          <table:table-cell table:style-name="ce9" office:value-type="string">
            <text:p>PL25019</text:p>
          </table:table-cell>
          <table:table-cell table:style-name="ce64" office:value-type="string">
            <text:p>Conserje</text:p>
          </table:table-cell>
          <table:table-cell table:style-name="ce3" office:value-type="string">
            <text:p>DIHEE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6">
            <text:p>6</text:p>
          </table:table-cell>
          <table:table-cell table:style-name="ce23" table:formula="of:=ROUND(15.84*1.025; 2)*12*6+ ROUND(15.84*1.025; 2)*0" office:value-type="currency" office:currency="EUR" office:value="1169.28">
            <text:p>1.169,28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6+ ROUND(15.84*1.025; 2)*0" office:value-type="currency" office:currency="EUR" office:value="194.88">
            <text:p>194,88 €</text:p>
          </table:table-cell>
          <table:table-cell table:style-name="ce29" table:formula="of:=SUM([.F76]+[.H76]+[.I76]+[.J76])" office:value-type="float" office:value="10596.32">
            <text:p>10.596,32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76]/12*2" office:value-type="float" office:value="733.52">
            <text:p>733,52 €</text:p>
          </table:table-cell>
          <table:table-cell table:style-name="ce23" table:formula="of:=[.L76]+[.M76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76]/12)*2" office:value-type="float" office:value="256.52">
            <text:p>256,52 €</text:p>
          </table:table-cell>
          <table:table-cell table:style-name="ce29" table:formula="of:=[.O76]+[.P76]" office:value-type="float" office:value="1795.62">
            <text:p>1.795,62 €</text:p>
          </table:table-cell>
          <table:table-cell table:style-name="ce29" table:formula="of:=[.Q76]+[.N76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76]+[.R76]+[.S76]" office:value-type="float" office:value="18740.75">
            <text:p>18.740,75 €</text:p>
          </table:table-cell>
          <table:table-cell table:style-name="ce29" table:formula="of:=([.T76]+[.U76])*0.319" office:value-type="float" office:value="6579.61">
            <text:p>6.579,61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5">
            <text:p>5</text:p>
          </table:table-cell>
          <table:table-cell table:style-name="ce9" office:value-type="string">
            <text:p>PL25028</text:p>
          </table:table-cell>
          <table:table-cell table:style-name="ce64" office:value-type="string">
            <text:p>Conserje</text:p>
          </table:table-cell>
          <table:table-cell table:style-name="ce3" office:value-type="string">
            <text:p>TRMAI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11">
            <text:p>11</text:p>
          </table:table-cell>
          <table:table-cell table:style-name="ce23" table:formula="of:=ROUND(15.84*1.025; 2)*12*11+ ROUND(15.84*1.025; 2)*0" office:value-type="currency" office:currency="EUR" office:value="2143.68">
            <text:p>2.143,68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11+ ROUND(15.84*1.025; 2)*0" office:value-type="currency" office:currency="EUR" office:value="357.28">
            <text:p>357,28 €</text:p>
          </table:table-cell>
          <table:table-cell table:style-name="ce29" table:formula="of:=SUM([.F77]+[.H77]+[.I77]+[.J77])" office:value-type="float" office:value="11733.12">
            <text:p>11.733,12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77]/12*2" office:value-type="float" office:value="733.52">
            <text:p>733,52 €</text:p>
          </table:table-cell>
          <table:table-cell table:style-name="ce23" table:formula="of:=[.L77]+[.M77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77]/12)*2" office:value-type="float" office:value="256.52">
            <text:p>256,52 €</text:p>
          </table:table-cell>
          <table:table-cell table:style-name="ce29" table:formula="of:=[.O77]+[.P77]" office:value-type="float" office:value="1795.62">
            <text:p>1.795,62 €</text:p>
          </table:table-cell>
          <table:table-cell table:style-name="ce29" table:formula="of:=[.Q77]+[.N77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77]+[.R77]+[.S77]" office:value-type="float" office:value="19877.55">
            <text:p>19.877,55 €</text:p>
          </table:table-cell>
          <table:table-cell table:style-name="ce29" table:formula="of:=([.T77]+[.U77])*0.34" office:value-type="float" office:value="7399.26">
            <text:p>7.399,2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6">
            <text:p>6</text:p>
          </table:table-cell>
          <table:table-cell table:style-name="ce9" office:value-type="string">
            <text:p>PL25021</text:p>
          </table:table-cell>
          <table:table-cell table:style-name="ce64" office:value-type="string">
            <text:p>Limpiadora</text:p>
          </table:table-cell>
          <table:table-cell table:style-name="ce3" office:value-type="string">
            <text:p>DEMEJ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0">
            <text:p>0</text:p>
          </table:table-cell>
          <table:table-cell table:style-name="ce23" table:formula="of:=ROUND(15.68*1.035; 2)*12*0+ ROUND(15.68*1.035; 2)*0" office:value-type="currency" office:currency="EUR" office:value="0">
            <text:p>0,00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68*1.035; 2)*2*0+ ROUND(15.68*1.035; 2)*0" office:value-type="currency" office:currency="EUR" office:value="0">
            <text:p>0,00 €</text:p>
          </table:table-cell>
          <table:table-cell table:style-name="ce29" table:formula="of:=SUM([.F78]+[.H78]+[.I78]+[.J78])" office:value-type="float" office:value="9232.16">
            <text:p>9.232,16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78]/12*2" office:value-type="float" office:value="733.52">
            <text:p>733,52 €</text:p>
          </table:table-cell>
          <table:table-cell table:style-name="ce23" table:formula="of:=[.L78]+[.M78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78]/12)*2" office:value-type="float" office:value="256.52">
            <text:p>256,52 €</text:p>
          </table:table-cell>
          <table:table-cell table:style-name="ce29" table:formula="of:=[.O78]+[.P78]" office:value-type="float" office:value="1795.62">
            <text:p>1.795,62 €</text:p>
          </table:table-cell>
          <table:table-cell table:style-name="ce29" table:formula="of:=[.Q78]+[.N78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78]+[.R78]+[.S78]" office:value-type="float" office:value="17376.59">
            <text:p>17.376,59 €</text:p>
          </table:table-cell>
          <table:table-cell table:style-name="ce29" table:formula="of:=([.T78]+[.U78])*0.34" office:value-type="float" office:value="6548.93">
            <text:p>6.548,93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7">
            <text:p>7</text:p>
          </table:table-cell>
          <table:table-cell table:style-name="ce9" office:value-type="string">
            <text:p>PL25022</text:p>
          </table:table-cell>
          <table:table-cell table:style-name="ce64" office:value-type="string">
            <text:p>Limpiadora</text:p>
          </table:table-cell>
          <table:table-cell table:style-name="ce3" office:value-type="string">
            <text:p>MOPLM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9">
            <text:p>9</text:p>
          </table:table-cell>
          <table:table-cell table:style-name="ce23" table:formula="of:=ROUND(15.84*1.025; 2)*12*9+ ROUND(15.84*1.025; 2)*0" office:value-type="currency" office:currency="EUR" office:value="1753.92">
            <text:p>1.753,92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9+ ROUND(15.84*1.025; 2)*0" office:value-type="currency" office:currency="EUR" office:value="292.32">
            <text:p>292,32 €</text:p>
          </table:table-cell>
          <table:table-cell table:style-name="ce29" table:formula="of:=SUM([.F79]+[.H79]+[.I79]+[.J79])" office:value-type="float" office:value="11278.4">
            <text:p>11.278,40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79]/12*2" office:value-type="float" office:value="733.52">
            <text:p>733,52 €</text:p>
          </table:table-cell>
          <table:table-cell table:style-name="ce23" table:formula="of:=[.L79]+[.M79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79]/12)*2" office:value-type="float" office:value="256.52">
            <text:p>256,52 €</text:p>
          </table:table-cell>
          <table:table-cell table:style-name="ce29" table:formula="of:=[.O79]+[.P79]" office:value-type="float" office:value="1795.62">
            <text:p>1.795,62 €</text:p>
          </table:table-cell>
          <table:table-cell table:style-name="ce29" table:formula="of:=[.Q79]+[.N79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79]+[.R79]+[.S79]" office:value-type="float" office:value="19422.83">
            <text:p>19.422,83 €</text:p>
          </table:table-cell>
          <table:table-cell table:style-name="ce29" table:formula="of:=([.T79]+[.U79])*0.34" office:value-type="float" office:value="7244.66">
            <text:p>7.244,6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8">
            <text:p>8</text:p>
          </table:table-cell>
          <table:table-cell table:style-name="ce9" office:value-type="string">
            <text:p>PL25026</text:p>
          </table:table-cell>
          <table:table-cell table:style-name="ce64" office:value-type="string">
            <text:p>Limpiadora</text:p>
          </table:table-cell>
          <table:table-cell table:style-name="ce3" office:value-type="string">
            <text:p>TRABM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9">
            <text:p>9</text:p>
          </table:table-cell>
          <table:table-cell table:style-name="ce23" table:formula="of:=ROUND(15.84*1.025; 2)*12*9+ ROUND(15.84*1.025; 2)*0" office:value-type="currency" office:currency="EUR" office:value="1753.92">
            <text:p>1.753,92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9+ ROUND(15.84*1.025; 2)*0" office:value-type="currency" office:currency="EUR" office:value="292.32">
            <text:p>292,32 €</text:p>
          </table:table-cell>
          <table:table-cell table:style-name="ce29" table:formula="of:=SUM([.F80]+[.H80]+[.I80]+[.J80])" office:value-type="float" office:value="11278.4">
            <text:p>11.278,40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80]/12*2" office:value-type="float" office:value="733.52">
            <text:p>733,52 €</text:p>
          </table:table-cell>
          <table:table-cell table:style-name="ce23" table:formula="of:=[.L80]+[.M80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80]/12)*2" office:value-type="float" office:value="256.52">
            <text:p>256,52 €</text:p>
          </table:table-cell>
          <table:table-cell table:style-name="ce29" table:formula="of:=[.O80]+[.P80]" office:value-type="float" office:value="1795.62">
            <text:p>1.795,62 €</text:p>
          </table:table-cell>
          <table:table-cell table:style-name="ce29" table:formula="of:=[.Q80]+[.N80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80]+[.R80]+[.S80]" office:value-type="float" office:value="19422.83">
            <text:p>19.422,83 €</text:p>
          </table:table-cell>
          <table:table-cell table:style-name="ce29" table:formula="of:=([.T80]+[.U80])*0.34" office:value-type="float" office:value="7244.66">
            <text:p>7.244,6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9">
            <text:p>9</text:p>
          </table:table-cell>
          <table:table-cell table:style-name="ce9" office:value-type="string">
            <text:p>PL25027</text:p>
          </table:table-cell>
          <table:table-cell table:style-name="ce64" office:value-type="string">
            <text:p>Limpiadora</text:p>
          </table:table-cell>
          <table:table-cell table:style-name="ce3" office:value-type="string">
            <text:p>TRCRC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10">
            <text:p>10</text:p>
          </table:table-cell>
          <table:table-cell table:style-name="ce23" table:formula="of:=ROUND(15.84*1.025; 2)*12*10+ ROUND(15.84*1.025; 2)*0" office:value-type="currency" office:currency="EUR" office:value="1948.8">
            <text:p>1.948,80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10+ ROUND(15.84*1.025; 2)*0" office:value-type="currency" office:currency="EUR" office:value="324.8">
            <text:p>324,80 €</text:p>
          </table:table-cell>
          <table:table-cell table:style-name="ce29" table:formula="of:=SUM([.F81]+[.H81]+[.I81]+[.J81])" office:value-type="float" office:value="11505.76">
            <text:p>11.505,76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81]/12*2" office:value-type="float" office:value="733.52">
            <text:p>733,52 €</text:p>
          </table:table-cell>
          <table:table-cell table:style-name="ce23" table:formula="of:=[.L81]+[.M81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81]/12)*2" office:value-type="float" office:value="256.52">
            <text:p>256,52 €</text:p>
          </table:table-cell>
          <table:table-cell table:style-name="ce29" table:formula="of:=[.O81]+[.P81]" office:value-type="float" office:value="1795.62">
            <text:p>1.795,62 €</text:p>
          </table:table-cell>
          <table:table-cell table:style-name="ce29" table:formula="of:=[.Q81]+[.N81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81]+[.R81]+[.S81]" office:value-type="float" office:value="19650.19">
            <text:p>19.650,19 €</text:p>
          </table:table-cell>
          <table:table-cell table:style-name="ce29" table:formula="of:=([.T81]+[.U81])*0.34" office:value-type="float" office:value="7321.96">
            <text:p>7.321,9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0">
            <text:p>10</text:p>
          </table:table-cell>
          <table:table-cell table:style-name="ce9" office:value-type="string">
            <text:p>PL25024</text:p>
          </table:table-cell>
          <table:table-cell table:style-name="ce64" office:value-type="string">
            <text:p>Limpiadora</text:p>
          </table:table-cell>
          <table:table-cell table:style-name="ce3" office:value-type="string">
            <text:p>VACANTE – GOML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2">
            <text:p>2</text:p>
          </table:table-cell>
          <table:table-cell table:style-name="ce23" table:formula="of:=ROUND(15.84*1.025; 2)*12*2+ ROUND(15.84*1.025; 2)*0" office:value-type="currency" office:currency="EUR" office:value="389.76">
            <text:p>389,76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2+ ROUND(15.84*1.025; 2)*0" office:value-type="currency" office:currency="EUR" office:value="64.96">
            <text:p>64,96 €</text:p>
          </table:table-cell>
          <table:table-cell table:style-name="ce29" table:formula="of:=SUM([.F82]+[.H82]+[.I82]+[.J82])" office:value-type="float" office:value="9686.88">
            <text:p>9.686,88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82]/12*2" office:value-type="float" office:value="733.52">
            <text:p>733,52 €</text:p>
          </table:table-cell>
          <table:table-cell table:style-name="ce23" table:formula="of:=[.L82]+[.M82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82]/12)*2" office:value-type="float" office:value="256.52">
            <text:p>256,52 €</text:p>
          </table:table-cell>
          <table:table-cell table:style-name="ce29" table:formula="of:=[.O82]+[.P82]" office:value-type="float" office:value="1795.62">
            <text:p>1.795,62 €</text:p>
          </table:table-cell>
          <table:table-cell table:style-name="ce29" table:formula="of:=[.Q82]+[.N82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82]+[.R82]+[.S82]" office:value-type="float" office:value="17831.31">
            <text:p>17.831,31 €</text:p>
          </table:table-cell>
          <table:table-cell table:style-name="ce29" table:formula="of:=([.T82]+[.U82])*0.352" office:value-type="float" office:value="6940.13">
            <text:p>6.940,13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1">
            <text:p>11</text:p>
          </table:table-cell>
          <table:table-cell table:style-name="ce9" office:value-type="string">
            <text:p>PL25032</text:p>
          </table:table-cell>
          <table:table-cell table:style-name="ce64" office:value-type="string">
            <text:p>Limpiadora</text:p>
          </table:table-cell>
          <table:table-cell table:style-name="ce3" office:value-type="string">
            <text:p>VACANTE - TRABR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6">
            <text:p>6</text:p>
          </table:table-cell>
          <table:table-cell table:style-name="ce23" table:formula="of:=ROUND(15.84*1.025; 2)*12*6+ ROUND(15.84*1.025; 2)*0" office:value-type="currency" office:currency="EUR" office:value="1169.28">
            <text:p>1.169,28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6+ ROUND(15.84*1.025; 2)*0" office:value-type="currency" office:currency="EUR" office:value="194.88">
            <text:p>194,88 €</text:p>
          </table:table-cell>
          <table:table-cell table:style-name="ce29" table:formula="of:=SUM([.F83]+[.H83]+[.I83]+[.J83])" office:value-type="float" office:value="10596.32">
            <text:p>10.596,32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83]/12*2" office:value-type="float" office:value="733.52">
            <text:p>733,52 €</text:p>
          </table:table-cell>
          <table:table-cell table:style-name="ce23" table:formula="of:=[.L83]+[.M83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83]/12)*2" office:value-type="float" office:value="256.52">
            <text:p>256,52 €</text:p>
          </table:table-cell>
          <table:table-cell table:style-name="ce29" table:formula="of:=[.O83]+[.P83]" office:value-type="float" office:value="1795.62">
            <text:p>1.795,62 €</text:p>
          </table:table-cell>
          <table:table-cell table:style-name="ce29" table:formula="of:=[.Q83]+[.N83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83]+[.R83]+[.S83]" office:value-type="float" office:value="18740.75">
            <text:p>18.740,75 €</text:p>
          </table:table-cell>
          <table:table-cell table:style-name="ce29" table:formula="of:=([.T83]+[.U83])*0.352" office:value-type="float" office:value="7260.26">
            <text:p>7.260,2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2">
            <text:p>12</text:p>
          </table:table-cell>
          <table:table-cell table:style-name="ce9" office:value-type="string">
            <text:p>PL25030</text:p>
          </table:table-cell>
          <table:table-cell table:style-name="ce64" office:value-type="string">
            <text:p>Limpiadora </text:p>
          </table:table-cell>
          <table:table-cell table:style-name="ce3" office:value-type="string">
            <text:p>VACANTE - HEHEA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6">
            <text:p>6</text:p>
          </table:table-cell>
          <table:table-cell table:style-name="ce23" table:formula="of:=ROUND(15.84*1.025; 2)*12*6+ ROUND(15.84*1.025; 2)*0" office:value-type="currency" office:currency="EUR" office:value="1169.28">
            <text:p>1.169,28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6+ ROUND(15.84*1.025; 2)*0" office:value-type="currency" office:currency="EUR" office:value="194.88">
            <text:p>194,88 €</text:p>
          </table:table-cell>
          <table:table-cell table:style-name="ce29" table:formula="of:=SUM([.F84]+[.H84]+[.I84]+[.J84])" office:value-type="float" office:value="10596.32">
            <text:p>10.596,32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84]/12*2" office:value-type="float" office:value="733.52">
            <text:p>733,52 €</text:p>
          </table:table-cell>
          <table:table-cell table:style-name="ce23" table:formula="of:=[.L84]+[.M84]" office:value-type="currency" office:currency="EUR" office:value="5134.64">
            <text:p>5.134,64 €</text:p>
          </table:table-cell>
          <table:table-cell table:style-name="ce29" table:formula="of:=(1501.56)*1.025" office:value-type="float" office:value="1539.1">
            <text:p>1.539,10 €</text:p>
          </table:table-cell>
          <table:table-cell table:style-name="ce29" table:formula="of:=([.O84]/12)*2" office:value-type="float" office:value="256.52">
            <text:p>256,52 €</text:p>
          </table:table-cell>
          <table:table-cell table:style-name="ce29" table:formula="of:=[.O84]+[.P84]" office:value-type="float" office:value="1795.62">
            <text:p>1.795,62 €</text:p>
          </table:table-cell>
          <table:table-cell table:style-name="ce29" table:formula="of:=[.Q84]+[.N84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84]+[.R84]+[.S84]" office:value-type="float" office:value="18740.75">
            <text:p>18.740,75 €</text:p>
          </table:table-cell>
          <table:table-cell table:style-name="ce29" table:formula="of:=([.T84]+[.U84])*0.352" office:value-type="float" office:value="7260.26">
            <text:p>7.260,2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3">
            <text:p>13</text:p>
          </table:table-cell>
          <table:table-cell table:style-name="ce9" office:value-type="string">
            <text:p>PL25033</text:p>
          </table:table-cell>
          <table:table-cell table:style-name="ce64" office:value-type="string">
            <text:p>Limpiadora </text:p>
          </table:table-cell>
          <table:table-cell table:style-name="ce3" office:value-type="string">
            <text:p>VACANTE - ALSUA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6">
            <text:p>6</text:p>
          </table:table-cell>
          <table:table-cell table:style-name="ce23" table:formula="of:=ROUND(15.84*1.025; 2)*12*6+ ROUND(15.84*1.025; 2)*0" office:value-type="currency" office:currency="EUR" office:value="1169.28">
            <text:p>1.169,28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6+ ROUND(15.84*1.025; 2)*0" office:value-type="currency" office:currency="EUR" office:value="194.88">
            <text:p>194,88 €</text:p>
          </table:table-cell>
          <table:table-cell table:style-name="ce29" table:formula="of:=SUM([.F85]+[.H85]+[.I85]+[.J85])" office:value-type="float" office:value="10596.32">
            <text:p>10.596,32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85]/12*2" office:value-type="float" office:value="733.52">
            <text:p>733,52 €</text:p>
          </table:table-cell>
          <table:table-cell table:style-name="ce23" table:formula="of:=[.L85]+[.M85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85]/12)*2" office:value-type="float" office:value="256.52">
            <text:p>256,52 €</text:p>
          </table:table-cell>
          <table:table-cell table:style-name="ce29" table:formula="of:=[.O85]+[.P85]" office:value-type="float" office:value="1795.62">
            <text:p>1.795,62 €</text:p>
          </table:table-cell>
          <table:table-cell table:style-name="ce29" table:formula="of:=[.Q85]+[.N85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85]+[.R85]+[.S85]" office:value-type="float" office:value="18740.75">
            <text:p>18.740,75 €</text:p>
          </table:table-cell>
          <table:table-cell table:style-name="ce29" table:formula="of:=([.T85]+[.U85])*0.352" office:value-type="float" office:value="7260.26">
            <text:p>7.260,2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4">
            <text:p>14</text:p>
          </table:table-cell>
          <table:table-cell table:style-name="ce9" office:value-type="string">
            <text:p>PL25031</text:p>
          </table:table-cell>
          <table:table-cell table:style-name="ce64" office:value-type="string">
            <text:p>Limpiadora </text:p>
          </table:table-cell>
          <table:table-cell table:style-name="ce3" office:value-type="string">
            <text:p>VACANTE – SAGUG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2">
            <text:p>2</text:p>
          </table:table-cell>
          <table:table-cell table:style-name="ce23" table:formula="of:=ROUND(15.84*1.025; 2)*12*2+ ROUND(15.84*1.025; 2)*0" office:value-type="currency" office:currency="EUR" office:value="389.76">
            <text:p>389,76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2+ ROUND(15.84*1.025; 2)*0" office:value-type="currency" office:currency="EUR" office:value="64.96">
            <text:p>64,96 €</text:p>
          </table:table-cell>
          <table:table-cell table:style-name="ce29" table:formula="of:=SUM([.F86]+[.H86]+[.I86]+[.J86])" office:value-type="float" office:value="9686.88">
            <text:p>9.686,88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86]/12*2" office:value-type="float" office:value="733.52">
            <text:p>733,52 €</text:p>
          </table:table-cell>
          <table:table-cell table:style-name="ce23" table:formula="of:=[.L86]+[.M86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86]/12)*2" office:value-type="float" office:value="256.52">
            <text:p>256,52 €</text:p>
          </table:table-cell>
          <table:table-cell table:style-name="ce29" table:formula="of:=[.O86]+[.P86]" office:value-type="float" office:value="1795.62">
            <text:p>1.795,62 €</text:p>
          </table:table-cell>
          <table:table-cell table:style-name="ce29" table:formula="of:=[.Q86]+[.N86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86]+[.R86]+[.S86]" office:value-type="float" office:value="17831.31">
            <text:p>17.831,31 €</text:p>
          </table:table-cell>
          <table:table-cell table:style-name="ce29" table:formula="of:=([.T86]+[.U86])*0.352" office:value-type="float" office:value="6940.13">
            <text:p>6.940,13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5">
            <text:p>15</text:p>
          </table:table-cell>
          <table:table-cell table:style-name="ce9" office:value-type="string">
            <text:p>PL25029</text:p>
          </table:table-cell>
          <table:table-cell table:style-name="ce64" office:value-type="string">
            <text:p>Limpiadora </text:p>
          </table:table-cell>
          <table:table-cell table:style-name="ce3" office:value-type="string">
            <text:p>VACANTE - TRMOM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7*8</text:p>
          </table:table-cell>
          <table:table-cell table:style-name="ce23" table:formula="of:=ROUND(15.84*1.025; 2)*12*7+ ROUND(15.84*1.025; 2)*9" office:value-type="currency" office:currency="EUR" office:value="1510.32">
            <text:p>1.510,32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8+ ROUND(15.84*1.025; 2)*0" office:value-type="currency" office:currency="EUR" office:value="259.84">
            <text:p>259,84 €</text:p>
          </table:table-cell>
          <table:table-cell table:style-name="ce29" table:formula="of:=SUM([.F87]+[.H87]+[.I87]+[.J87])" office:value-type="float" office:value="11002.32">
            <text:p>11.002,32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87]/12*2" office:value-type="float" office:value="733.52">
            <text:p>733,52 €</text:p>
          </table:table-cell>
          <table:table-cell table:style-name="ce23" table:formula="of:=[.L87]+[.M87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87]/12)*2" office:value-type="float" office:value="256.52">
            <text:p>256,52 €</text:p>
          </table:table-cell>
          <table:table-cell table:style-name="ce29" table:formula="of:=[.O87]+[.P87]" office:value-type="float" office:value="1795.62">
            <text:p>1.795,62 €</text:p>
          </table:table-cell>
          <table:table-cell table:style-name="ce29" table:formula="of:=[.Q87]+[.N87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87]+[.R87]+[.S87]" office:value-type="float" office:value="19146.75">
            <text:p>19.146,75 €</text:p>
          </table:table-cell>
          <table:table-cell table:style-name="ce29" table:formula="of:=([.T87]+[.U87])*0.352" office:value-type="float" office:value="7403.17">
            <text:p>7.403,17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6">
            <text:p>16</text:p>
          </table:table-cell>
          <table:table-cell table:style-name="ce9" office:value-type="string">
            <text:p>PL25023</text:p>
          </table:table-cell>
          <table:table-cell table:style-name="ce64" office:value-type="string">
            <text:p>Limpiadora </text:p>
          </table:table-cell>
          <table:table-cell table:style-name="ce3" office:value-type="string">
            <text:p>VACANTE – TRABR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1*2</text:p>
          </table:table-cell>
          <table:table-cell table:style-name="ce23" table:formula="of:=ROUND(15.84*1.025; 2)*12*1+ ROUND(15.84*1.025; 2)*1" office:value-type="currency" office:currency="EUR" office:value="211.12">
            <text:p>211,12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1+ ROUND(15.84*1.025; 2)*1" office:value-type="currency" office:currency="EUR" office:value="48.72">
            <text:p>48,72 €</text:p>
          </table:table-cell>
          <table:table-cell table:style-name="ce29" table:formula="of:=SUM([.F88]+[.H88]+[.I88]+[.J88])" office:value-type="float" office:value="9492">
            <text:p>9.492,00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88]/12*2" office:value-type="float" office:value="733.52">
            <text:p>733,52 €</text:p>
          </table:table-cell>
          <table:table-cell table:style-name="ce23" table:formula="of:=[.L88]+[.M88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88]/12)*2" office:value-type="float" office:value="256.52">
            <text:p>256,52 €</text:p>
          </table:table-cell>
          <table:table-cell table:style-name="ce29" table:formula="of:=[.O88]+[.P88]" office:value-type="float" office:value="1795.62">
            <text:p>1.795,62 €</text:p>
          </table:table-cell>
          <table:table-cell table:style-name="ce29" table:formula="of:=[.Q88]+[.N88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88]+[.R88]+[.S88]" office:value-type="float" office:value="17636.43">
            <text:p>17.636,43 €</text:p>
          </table:table-cell>
          <table:table-cell table:style-name="ce29" table:formula="of:=([.T88]+[.U88])*0.352" office:value-type="float" office:value="6871.54">
            <text:p>6.871,54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7">
            <text:p>17</text:p>
          </table:table-cell>
          <table:table-cell table:style-name="ce9" office:value-type="string">
            <text:p>PL25025</text:p>
          </table:table-cell>
          <table:table-cell table:style-name="ce64" office:value-type="string">
            <text:p>Limpiadora </text:p>
          </table:table-cell>
          <table:table-cell table:style-name="ce3" office:value-type="string">
            <text:p>VACANTE – ORSAS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2">
            <text:p>2</text:p>
          </table:table-cell>
          <table:table-cell table:style-name="ce23" table:formula="of:=ROUND(15.84*1.025; 2)*12*2+ ROUND(15.84*1.025; 2)*0" office:value-type="currency" office:currency="EUR" office:value="389.76">
            <text:p>389,76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2+ ROUND(15.84*1.025; 2)*0" office:value-type="currency" office:currency="EUR" office:value="64.96">
            <text:p>64,96 €</text:p>
          </table:table-cell>
          <table:table-cell table:style-name="ce29" table:formula="of:=SUM([.F89]+[.H89]+[.I89]+[.J89])" office:value-type="float" office:value="9686.88">
            <text:p>9.686,88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89]/12*2" office:value-type="float" office:value="733.52">
            <text:p>733,52 €</text:p>
          </table:table-cell>
          <table:table-cell table:style-name="ce23" table:formula="of:=[.L89]+[.M89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89]/12)*2" office:value-type="float" office:value="256.52">
            <text:p>256,52 €</text:p>
          </table:table-cell>
          <table:table-cell table:style-name="ce29" table:formula="of:=[.O89]+[.P89]" office:value-type="float" office:value="1795.62">
            <text:p>1.795,62 €</text:p>
          </table:table-cell>
          <table:table-cell table:style-name="ce29" table:formula="of:=[.Q89]+[.N89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89]+[.R89]+[.S89]" office:value-type="float" office:value="17831.31">
            <text:p>17.831,31 €</text:p>
          </table:table-cell>
          <table:table-cell table:style-name="ce29" table:formula="of:=([.T89]+[.U89])*0.352" office:value-type="float" office:value="6940.13">
            <text:p>6.940,13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number-columns-repeated="999"/>
          <table:table-cell table:style-name="ce8"/>
          <table:table-cell table:number-columns-repeated="23"/>
        </table:table-row>
        <table:table-row table:style-name="ro5">
          <table:table-cell table:number-columns-repeated="1023"/>
        </table:table-row>
        <table:table-row table:style-name="ro6">
          <table:table-cell table:style-name="ce1" office:value-type="string" table:number-columns-spanned="22" table:number-rows-spanned="1">
            <text:p>PROGRAMA: FUNCIONAMIENTO DE CENTROS DOCENTES DE ENSEÑANZA INFANTIL Y PRIMARIA Y EDUCACIÓN ESPECIAL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/>
          <table:table-cell/>
          <table:table-cell table:style-name="ce54" table:number-columns-repeated="984"/>
          <table:table-cell table:style-name="ce40" table:number-columns-repeated="10"/>
          <table:table-cell table:number-columns-repeated="5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number-columns-repeated="978"/>
          <table:table-cell table:style-name="ce5" table:number-columns-repeated="8"/>
          <table:table-cell table:number-columns-repeated="15"/>
        </table:table-row>
        <table:table-row table:style-name="ro4">
          <table:table-cell table:style-name="ce61" office:value-type="float" office:value="1">
            <text:p>1</text:p>
          </table:table-cell>
          <table:table-cell table:style-name="ce9" office:value-type="string">
            <text:p>PL23003</text:p>
          </table:table-cell>
          <table:table-cell table:style-name="ce66" office:value-type="string">
            <text:p>Técnico Esp. Educ. Infantil</text:p>
          </table:table-cell>
          <table:table-cell table:style-name="ce18" office:value-type="string">
            <text:p>ALALH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string">
            <text:p>11*12</text:p>
          </table:table-cell>
          <table:table-cell table:style-name="ce23" table:formula="of:=ROUND(30.91*1.025; 2)*12*4+ROUND(30.91*1.025; 2)*2+ROUND(21.04*1.025; 2)*12*7" office:value-type="currency" office:currency="EUR" office:value="3395.88">
            <text:p>3.395,88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4+ROUND(26.68*1.025; 2)*1+ROUND(20.82*1.025; 2)*2*7" office:value-type="currency" office:currency="EUR" office:value="544.91">
            <text:p>544,91 €</text:p>
          </table:table-cell>
          <table:table-cell table:style-name="ce29" table:formula="of:=SUM([.F94]+[.H94]+[.I94]+[.J94])" office:value-type="float" office:value="15825.37">
            <text:p>15.825,37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94]/12*2" office:value-type="float" office:value="1225.98">
            <text:p>1.225,98 €</text:p>
          </table:table-cell>
          <table:table-cell table:style-name="ce23" table:formula="of:=[.L94]+[.M94]" office:value-type="currency" office:currency="EUR" office:value="8581.86">
            <text:p>8.581,86 €</text:p>
          </table:table-cell>
          <table:table-cell table:style-name="ce29" table:formula="of:=4899.31*1.025" office:value-type="float" office:value="5021.79">
            <text:p>5.021,79 €</text:p>
          </table:table-cell>
          <table:table-cell table:style-name="ce29" table:formula="of:=([.O94]/12)*2" office:value-type="float" office:value="836.97">
            <text:p>836,97 €</text:p>
          </table:table-cell>
          <table:table-cell table:style-name="ce29" table:formula="of:=[.O94]+[.P94]" office:value-type="float" office:value="5858.76">
            <text:p>5.858,76 €</text:p>
          </table:table-cell>
          <table:table-cell table:style-name="ce29" table:formula="of:=[.Q94]+[.N94]" office:value-type="float" office:value="14440.62">
            <text:p>14.440,62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94]+[.R94]+[.S94]" office:value-type="float" office:value="31933.81">
            <text:p>31.933,81 €</text:p>
          </table:table-cell>
          <table:table-cell table:style-name="ce29" table:formula="of:=([.T94]+[.U94])*0.3205" office:value-type="float" office:value="10814.48">
            <text:p>10.814,48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2">
            <text:p>2</text:p>
          </table:table-cell>
          <table:table-cell table:style-name="ce9" office:value-type="string">
            <text:p>PL23004</text:p>
          </table:table-cell>
          <table:table-cell table:style-name="ce66" office:value-type="string">
            <text:p>Técnico Esp. Educ. Infantil</text:p>
          </table:table-cell>
          <table:table-cell table:style-name="ce18" office:value-type="string">
            <text:p>CAARA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9">
            <text:p>9</text:p>
          </table:table-cell>
          <table:table-cell table:style-name="ce23" table:formula="of:=ROUND(30.91*1.025; 2)*12*5+ROUND(30.91*1.025; 2)*0+ROUND(21.04*1.025; 2)*12*4" office:value-type="currency" office:currency="EUR" office:value="2936.16">
            <text:p>2.936,16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5+ROUND(26.68*1.025; 2)*0+ROUND(20.82*1.025; 2)*2*4" office:value-type="currency" office:currency="EUR" office:value="444.22">
            <text:p>444,22 €</text:p>
          </table:table-cell>
          <table:table-cell table:style-name="ce29" table:formula="of:=SUM([.F95]+[.H95]+[.I95]+[.J95])" office:value-type="float" office:value="15264.96">
            <text:p>15.264,9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98]/12*2" office:value-type="float" office:value="1225.98">
            <text:p>1.225,98 €</text:p>
          </table:table-cell>
          <table:table-cell table:style-name="ce23" table:formula="of:=[.L95]+[.M95]" office:value-type="currency" office:currency="EUR" office:value="8581.86">
            <text:p>8.581,86 €</text:p>
          </table:table-cell>
          <table:table-cell table:style-name="ce29" table:formula="of:=4899.31*1.025" office:value-type="float" office:value="5021.79">
            <text:p>5.021,79 €</text:p>
          </table:table-cell>
          <table:table-cell table:style-name="ce29" table:formula="of:=([.O95]/12)*2" office:value-type="float" office:value="836.97">
            <text:p>836,97 €</text:p>
          </table:table-cell>
          <table:table-cell table:style-name="ce29" table:formula="of:=[.O95]+[.P95]" office:value-type="float" office:value="5858.76">
            <text:p>5.858,76 €</text:p>
          </table:table-cell>
          <table:table-cell table:style-name="ce29" table:formula="of:=[.Q95]+[.N95]" office:value-type="float" office:value="14440.62">
            <text:p>14.440,62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95]+[.R95]+[.S95]" office:value-type="float" office:value="31373.4">
            <text:p>31.373,40 €</text:p>
          </table:table-cell>
          <table:table-cell table:style-name="ce29" table:formula="of:=([.T95]+[.U95])*0.3205" office:value-type="float" office:value="10634.87">
            <text:p>10.634,87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3">
            <text:p>3</text:p>
          </table:table-cell>
          <table:table-cell table:style-name="ce9" office:value-type="string">
            <text:p>PL23005</text:p>
          </table:table-cell>
          <table:table-cell table:style-name="ce66" office:value-type="string">
            <text:p>Técnico Esp. Educ. Infantil</text:p>
          </table:table-cell>
          <table:table-cell table:style-name="ce18" office:value-type="string">
            <text:p>VACANTE – ALTRA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3">
            <text:p>3</text:p>
          </table:table-cell>
          <table:table-cell table:style-name="ce23" table:formula="of:=ROUND(30.91*1.025; 2)*12*3+ROUND(30.91*1.025; 2)*0" office:value-type="currency" office:currency="EUR" office:value="1140.48">
            <text:p>1.140,48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3+ROUND(26.68*1.025; 2)*0" office:value-type="currency" office:currency="EUR" office:value="164.1">
            <text:p>164,10 €</text:p>
          </table:table-cell>
          <table:table-cell table:style-name="ce29" table:formula="of:=SUM([.F96]+[.H96]+[.I96]+[.J96])" office:value-type="float" office:value="13189.16">
            <text:p>13.189,1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99]/12*2" office:value-type="float" office:value="1225.98">
            <text:p>1.225,98 €</text:p>
          </table:table-cell>
          <table:table-cell table:style-name="ce23" table:formula="of:=[.L96]+[.M96]" office:value-type="currency" office:currency="EUR" office:value="8581.86">
            <text:p>8.581,86 €</text:p>
          </table:table-cell>
          <table:table-cell table:style-name="ce29" table:formula="of:=4899.31*1.025" office:value-type="float" office:value="5021.79">
            <text:p>5.021,79 €</text:p>
          </table:table-cell>
          <table:table-cell table:style-name="ce29" table:formula="of:=([.O96]/12)*2" office:value-type="float" office:value="836.97">
            <text:p>836,97 €</text:p>
          </table:table-cell>
          <table:table-cell table:style-name="ce29" table:formula="of:=[.O96]+[.P96]" office:value-type="float" office:value="5858.76">
            <text:p>5.858,76 €</text:p>
          </table:table-cell>
          <table:table-cell table:style-name="ce29" table:formula="of:=[.Q96]+[.N96]" office:value-type="float" office:value="14440.62">
            <text:p>14.440,62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96]+[.R96]+[.S96]" office:value-type="float" office:value="29297.6">
            <text:p>29.297,60 €</text:p>
          </table:table-cell>
          <table:table-cell table:style-name="ce29" table:formula="of:=([.T96]+[.U96])*0.3325" office:value-type="float" office:value="10342.85">
            <text:p>10.342,85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4">
            <text:p>4</text:p>
          </table:table-cell>
          <table:table-cell table:style-name="ce9" office:value-type="string">
            <text:p>PL23006</text:p>
          </table:table-cell>
          <table:table-cell table:style-name="ce66" office:value-type="string">
            <text:p>Técnico Esp. Educ. Infantil</text:p>
          </table:table-cell>
          <table:table-cell table:style-name="ce18" office:value-type="string">
            <text:p>GASAC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string">
            <text:p>11*12</text:p>
          </table:table-cell>
          <table:table-cell table:style-name="ce23" table:formula="of:=ROUND(30.91*1.025; 2)*12*4+ROUND(30.91*1.025; 2)*8+ROUND(21.04*1.025; 2)*12*7" office:value-type="currency" office:currency="EUR" office:value="3585.96">
            <text:p>3.585,96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5+ROUND(26.68*1.025; 2)*0+ROUND(20.82*1.025; 2)*2*7" office:value-type="currency" office:currency="EUR" office:value="572.26">
            <text:p>572,26 €</text:p>
          </table:table-cell>
          <table:table-cell table:style-name="ce29" table:formula="of:=SUM([.F97]+[.H97]+[.I97]+[.J97])" office:value-type="float" office:value="16042.8">
            <text:p>16.042,80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97]/12*2" office:value-type="float" office:value="1225.98">
            <text:p>1.225,98 €</text:p>
          </table:table-cell>
          <table:table-cell table:style-name="ce23" table:formula="of:=[.L97]+[.M97]" office:value-type="currency" office:currency="EUR" office:value="8581.86">
            <text:p>8.581,86 €</text:p>
          </table:table-cell>
          <table:table-cell table:style-name="ce29" table:formula="of:=4899.31*1.025" office:value-type="float" office:value="5021.79">
            <text:p>5.021,79 €</text:p>
          </table:table-cell>
          <table:table-cell table:style-name="ce29" table:formula="of:=([.O97]/12)*2" office:value-type="float" office:value="836.97">
            <text:p>836,97 €</text:p>
          </table:table-cell>
          <table:table-cell table:style-name="ce29" table:formula="of:=[.O97]+[.P97]" office:value-type="float" office:value="5858.76">
            <text:p>5.858,76 €</text:p>
          </table:table-cell>
          <table:table-cell table:style-name="ce29" table:formula="of:=[.Q97]+[.N97]" office:value-type="float" office:value="14440.62">
            <text:p>14.440,62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97]+[.R97]+[.S97]" office:value-type="float" office:value="32151.24">
            <text:p>32.151,24 €</text:p>
          </table:table-cell>
          <table:table-cell table:style-name="ce29" table:formula="of:=([.T97]+[.U97])*0.3205" office:value-type="float" office:value="10884.17">
            <text:p>10.884,17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5">
            <text:p>5</text:p>
          </table:table-cell>
          <table:table-cell table:style-name="ce9" office:value-type="string">
            <text:p>PL23007</text:p>
          </table:table-cell>
          <table:table-cell table:style-name="ce66" office:value-type="string">
            <text:p>Técnico Esp. Educ. Infantil</text:p>
          </table:table-cell>
          <table:table-cell table:style-name="ce18" office:value-type="string">
            <text:p>VACANTE - QULEO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string">
            <text:p>11*12</text:p>
          </table:table-cell>
          <table:table-cell table:style-name="ce23" table:formula="of:=ROUND(30.91*1.025; 2)*12*2+ROUND(30.91*1.025; 2)*2+ROUND(21.04*1.025; 2)*12*9" office:value-type="currency" office:currency="EUR" office:value="3153.24">
            <text:p>3.153,24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2+ROUND(26.68*1.025; 2)*1+ROUND(20.82*1.025; 2)*2*9" office:value-type="currency" office:currency="EUR" office:value="520.87">
            <text:p>520,87 €</text:p>
          </table:table-cell>
          <table:table-cell table:style-name="ce29" table:formula="of:=SUM([.F98]+[.H98]+[.I98]+[.J98])" office:value-type="float" office:value="15558.69">
            <text:p>15.558,69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98]/12*2" office:value-type="float" office:value="1225.98">
            <text:p>1.225,98 €</text:p>
          </table:table-cell>
          <table:table-cell table:style-name="ce23" table:formula="of:=[.L98]+[.M98]" office:value-type="currency" office:currency="EUR" office:value="8581.86">
            <text:p>8.581,86 €</text:p>
          </table:table-cell>
          <table:table-cell table:style-name="ce29" table:formula="of:=4899.31*1.025" office:value-type="float" office:value="5021.79">
            <text:p>5.021,79 €</text:p>
          </table:table-cell>
          <table:table-cell table:style-name="ce29" table:formula="of:=([.O98]/12)*2" office:value-type="float" office:value="836.97">
            <text:p>836,97 €</text:p>
          </table:table-cell>
          <table:table-cell table:style-name="ce29" table:formula="of:=[.O98]+[.P98]" office:value-type="float" office:value="5858.76">
            <text:p>5.858,76 €</text:p>
          </table:table-cell>
          <table:table-cell table:style-name="ce29" table:formula="of:=[.Q98]+[.N98]" office:value-type="float" office:value="14440.62">
            <text:p>14.440,62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98]+[.R98]+[.S98]" office:value-type="float" office:value="31667.13">
            <text:p>31.667,13 €</text:p>
          </table:table-cell>
          <table:table-cell table:style-name="ce29" table:formula="of:=([.T98]+[.U98])*0.3325" office:value-type="float" office:value="11130.72">
            <text:p>11.130,72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6">
            <text:p>6</text:p>
          </table:table-cell>
          <table:table-cell table:style-name="ce9" office:value-type="string">
            <text:p>PL23008</text:p>
          </table:table-cell>
          <table:table-cell table:style-name="ce66" office:value-type="string">
            <text:p>Técnico Esp. Educ. Infantil</text:p>
          </table:table-cell>
          <table:table-cell table:style-name="ce18" office:value-type="string">
            <text:p>VACANTE – GISAI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string">
            <text:p>11*12</text:p>
          </table:table-cell>
          <table:table-cell table:style-name="ce23" table:formula="of:=ROUND(30.91*1.025; 2)*12*2+ROUND(30.91*1.025; 2)*1+ROUND(21.04*1.025; 2)*12*9" office:value-type="currency" office:currency="EUR" office:value="3121.56">
            <text:p>3.121,56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2+ROUND(26.68*1.025; 2)*1+ROUND(20.82*1.025; 2)*2*9" office:value-type="currency" office:currency="EUR" office:value="520.87">
            <text:p>520,87 €</text:p>
          </table:table-cell>
          <table:table-cell table:style-name="ce29" table:formula="of:=SUM([.F99]+[.H99]+[.I99]+[.J99])" office:value-type="float" office:value="15527.01">
            <text:p>15.527,01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99]/12*2" office:value-type="float" office:value="1225.98">
            <text:p>1.225,98 €</text:p>
          </table:table-cell>
          <table:table-cell table:style-name="ce23" table:formula="of:=[.L99]+[.M99]" office:value-type="currency" office:currency="EUR" office:value="8581.86">
            <text:p>8.581,86 €</text:p>
          </table:table-cell>
          <table:table-cell table:style-name="ce29" table:formula="of:=4899.31*1.025" office:value-type="float" office:value="5021.79">
            <text:p>5.021,79 €</text:p>
          </table:table-cell>
          <table:table-cell table:style-name="ce29" table:formula="of:=([.O99]/12)*2" office:value-type="float" office:value="836.97">
            <text:p>836,97 €</text:p>
          </table:table-cell>
          <table:table-cell table:style-name="ce29" table:formula="of:=[.O99]+[.P99]" office:value-type="float" office:value="5858.76">
            <text:p>5.858,76 €</text:p>
          </table:table-cell>
          <table:table-cell table:style-name="ce29" table:formula="of:=[.Q99]+[.N99]" office:value-type="float" office:value="14440.62">
            <text:p>14.440,62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99]+[.R99]+[.S99]" office:value-type="float" office:value="31635.45">
            <text:p>31.635,45 €</text:p>
          </table:table-cell>
          <table:table-cell table:style-name="ce29" table:formula="of:=([.T99]+[.U99])*0.3325" office:value-type="float" office:value="11120.19">
            <text:p>11.120,19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7">
            <text:p>7</text:p>
          </table:table-cell>
          <table:table-cell table:style-name="ce9" office:value-type="string">
            <text:p>PL23009</text:p>
          </table:table-cell>
          <table:table-cell table:style-name="ce66" office:value-type="string">
            <text:p>Técnico Esp. Educ. Infantil</text:p>
          </table:table-cell>
          <table:table-cell table:style-name="ce18" office:value-type="string">
            <text:p>VACANTE – ALSUM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5">
            <text:p>5</text:p>
          </table:table-cell>
          <table:table-cell table:style-name="ce23" table:formula="of:=ROUND(30.91*1.025; 2)*12*1+ROUND(30.91*1.025; 2)*0+ROUND(15.84*1.025; 2)*12*4" office:value-type="currency" office:currency="EUR" office:value="1159.68">
            <text:p>1.159,68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1+ROUND(26.68*1.025; 2)*0+ROUND(15.84*1.025; 2)*2*4" office:value-type="currency" office:currency="EUR" office:value="184.62">
            <text:p>184,62 €</text:p>
          </table:table-cell>
          <table:table-cell table:style-name="ce29" table:formula="of:=SUM([.F100]+[.H100]+[.I100]+[.J100])" office:value-type="float" office:value="13228.88">
            <text:p>13.228,88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100]/12*2" office:value-type="float" office:value="1225.98">
            <text:p>1.225,98 €</text:p>
          </table:table-cell>
          <table:table-cell table:style-name="ce23" table:formula="of:=[.L100]+[.M100]" office:value-type="currency" office:currency="EUR" office:value="8581.86">
            <text:p>8.581,86 €</text:p>
          </table:table-cell>
          <table:table-cell table:style-name="ce29" table:formula="of:=4899.31*1.025" office:value-type="float" office:value="5021.79">
            <text:p>5.021,79 €</text:p>
          </table:table-cell>
          <table:table-cell table:style-name="ce29" table:formula="of:=([.O100]/12)*2" office:value-type="float" office:value="836.97">
            <text:p>836,97 €</text:p>
          </table:table-cell>
          <table:table-cell table:style-name="ce29" table:formula="of:=[.O100]+[.P100]" office:value-type="float" office:value="5858.76">
            <text:p>5.858,76 €</text:p>
          </table:table-cell>
          <table:table-cell table:style-name="ce29" table:formula="of:=[.Q100]+[.N100]" office:value-type="float" office:value="14440.62">
            <text:p>14.440,62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00]+[.R100]+[.S100]" office:value-type="float" office:value="29337.32">
            <text:p>29.337,32 €</text:p>
          </table:table-cell>
          <table:table-cell table:style-name="ce29" table:formula="of:=([.T100]+[.U100])*0.3325" office:value-type="float" office:value="10356.06">
            <text:p>10.356,0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8">
            <text:p>8</text:p>
          </table:table-cell>
          <table:table-cell table:style-name="ce9" office:value-type="string">
            <text:p>PL24015</text:p>
          </table:table-cell>
          <table:table-cell table:style-name="ce66" office:value-type="string">
            <text:p>Cocinera</text:p>
          </table:table-cell>
          <table:table-cell table:style-name="ce18" office:value-type="string">
            <text:p>VACANTE – GAORB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1*2</text:p>
          </table:table-cell>
          <table:table-cell table:style-name="ce23" table:formula="of:=ROUND(21.04*1.025; 2)*12*1+ ROUND(21.04*1.025; 2)*11" office:value-type="currency" office:currency="EUR" office:value="496.11">
            <text:p>496,11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0" office:value-type="currency" office:currency="EUR" office:value="85.36">
            <text:p>85,36 €</text:p>
          </table:table-cell>
          <table:table-cell table:style-name="ce29" table:formula="of:=SUM([.F101]+[.H101]+[.I101]+[.J101])" office:value-type="float" office:value="10655.19">
            <text:p>10.655,19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01]/12*2" office:value-type="float" office:value="949.38">
            <text:p>949,38 €</text:p>
          </table:table-cell>
          <table:table-cell table:style-name="ce23" table:formula="of:=[.L101]+[.M101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101]/12)*2" office:value-type="float" office:value="475.31">
            <text:p>475,31 €</text:p>
          </table:table-cell>
          <table:table-cell table:style-name="ce29" table:formula="of:=[.O101]+[.P101]" office:value-type="float" office:value="3327.14">
            <text:p>3.327,14 €</text:p>
          </table:table-cell>
          <table:table-cell table:style-name="ce29" table:formula="of:=[.Q101]+[.N101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01]+[.R101]+[.S101]" office:value-type="float" office:value="22002.52">
            <text:p>22.002,52 €</text:p>
          </table:table-cell>
          <table:table-cell table:style-name="ce29" table:formula="of:=([.T101]+[.U101])*0.3325" office:value-type="float" office:value="7917.24">
            <text:p>7.917,24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9">
            <text:p>9</text:p>
          </table:table-cell>
          <table:table-cell table:style-name="ce9" office:value-type="string">
            <text:p>PL25034</text:p>
          </table:table-cell>
          <table:table-cell table:style-name="ce66" office:value-type="string">
            <text:p>Ayudante de Cocina</text:p>
          </table:table-cell>
          <table:table-cell table:style-name="ce18" office:value-type="string">
            <text:p>COHEM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11*12</text:p>
          </table:table-cell>
          <table:table-cell table:style-name="ce23" table:formula="of:=ROUND(15.84*1.025; 2)*12*11+ ROUND(15.84*1.025; 2)*2" office:value-type="currency" office:currency="EUR" office:value="2176.16">
            <text:p>2.176,16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11+ ROUND(15.84*1.025; 2)*1" office:value-type="currency" office:currency="EUR" office:value="373.52">
            <text:p>373,52 €</text:p>
          </table:table-cell>
          <table:table-cell table:style-name="ce29" table:formula="of:=SUM([.F102]+[.H102]+[.I102]+[.J102])" office:value-type="float" office:value="11781.84">
            <text:p>11.781,84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02]/12*2" office:value-type="float" office:value="733.52">
            <text:p>733,52 €</text:p>
          </table:table-cell>
          <table:table-cell table:style-name="ce23" table:formula="of:=[.L102]+[.M102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102]/12)*2" office:value-type="float" office:value="256.52">
            <text:p>256,52 €</text:p>
          </table:table-cell>
          <table:table-cell table:style-name="ce29" table:formula="of:=[.O102]+[.P102]" office:value-type="float" office:value="1795.62">
            <text:p>1.795,62 €</text:p>
          </table:table-cell>
          <table:table-cell table:style-name="ce29" table:formula="of:=[.Q102]+[.N102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102]+[.R102]+[.S102]" office:value-type="float" office:value="19926.27">
            <text:p>19.926,27 €</text:p>
          </table:table-cell>
          <table:table-cell table:style-name="ce29" table:formula="of:=([.T102]+[.U102])*0.3205" office:value-type="float" office:value="6990.51">
            <text:p>6.990,51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10">
            <text:p>10</text:p>
          </table:table-cell>
          <table:table-cell table:style-name="ce9" office:value-type="string">
            <text:p>PL25035</text:p>
          </table:table-cell>
          <table:table-cell table:style-name="ce66" office:value-type="string">
            <text:p>Ayudante de Cocina</text:p>
          </table:table-cell>
          <table:table-cell table:style-name="ce18" office:value-type="string">
            <text:p>VACANTE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0">
            <text:p>0</text:p>
          </table:table-cell>
          <table:table-cell table:style-name="ce23" table:formula="of:=ROUND(15.84*1.025; 2)*12*0+ ROUND(15.84*1.025; 2)*0" office:value-type="currency" office:currency="EUR" office:value="0">
            <text:p>0,00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0+ ROUND(15.84*1.025; 2)*0" office:value-type="currency" office:currency="EUR" office:value="0">
            <text:p>0,00 €</text:p>
          </table:table-cell>
          <table:table-cell table:style-name="ce29" table:formula="of:=SUM([.F103]+[.H103]+[.I103]+[.J103])" office:value-type="float" office:value="9232.16">
            <text:p>9.232,16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03]/12*2" office:value-type="float" office:value="733.52">
            <text:p>733,52 €</text:p>
          </table:table-cell>
          <table:table-cell table:style-name="ce23" table:formula="of:=[.L103]+[.M103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103]/12)*2" office:value-type="float" office:value="256.52">
            <text:p>256,52 €</text:p>
          </table:table-cell>
          <table:table-cell table:style-name="ce29" table:formula="of:=[.O103]+[.P103]" office:value-type="float" office:value="1795.62">
            <text:p>1.795,62 €</text:p>
          </table:table-cell>
          <table:table-cell table:style-name="ce29" table:formula="of:=[.Q103]+[.N103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103]+[.R103]+[.S103]" office:value-type="float" office:value="17376.59">
            <text:p>17.376,59 €</text:p>
          </table:table-cell>
          <table:table-cell table:style-name="ce29" table:formula="of:=([.T103]+[.U103])*0.3205" office:value-type="float" office:value="6173.33">
            <text:p>6.173,33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11">
            <text:p>11</text:p>
          </table:table-cell>
          <table:table-cell table:style-name="ce9" office:value-type="string">
            <text:p>PL25036</text:p>
          </table:table-cell>
          <table:table-cell table:style-name="ce66" office:value-type="string">
            <text:p>Limpiadora</text:p>
          </table:table-cell>
          <table:table-cell table:style-name="ce18" office:value-type="string">
            <text:p>VACANTE - MARUA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8">
            <text:p>8</text:p>
          </table:table-cell>
          <table:table-cell table:style-name="ce23" table:formula="of:=ROUND(15.84*1.025; 2)*12*8+ ROUND(15.84*1.025; 2)*0" office:value-type="currency" office:currency="EUR" office:value="1559.04">
            <text:p>1.559,04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8+ ROUND(15.84*1.025; 2)*0" office:value-type="currency" office:currency="EUR" office:value="259.84">
            <text:p>259,84 €</text:p>
          </table:table-cell>
          <table:table-cell table:style-name="ce29" table:formula="of:=SUM([.F104]+[.H104]+[.I104]+[.J104])" office:value-type="float" office:value="11051.04">
            <text:p>11.051,04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04]/12*2" office:value-type="float" office:value="733.52">
            <text:p>733,52 €</text:p>
          </table:table-cell>
          <table:table-cell table:style-name="ce23" table:formula="of:=[.L104]+[.M104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104]/12)*2" office:value-type="float" office:value="256.52">
            <text:p>256,52 €</text:p>
          </table:table-cell>
          <table:table-cell table:style-name="ce29" table:formula="of:=[.O104]+[.P104]" office:value-type="float" office:value="1795.62">
            <text:p>1.795,62 €</text:p>
          </table:table-cell>
          <table:table-cell table:style-name="ce29" table:formula="of:=[.Q104]+[.N104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104]+[.R104]+[.S104]" office:value-type="float" office:value="19195.47">
            <text:p>19.195,47 €</text:p>
          </table:table-cell>
          <table:table-cell table:style-name="ce29" table:formula="of:=([.T104]+[.U104])*0.352" office:value-type="float" office:value="7420.32">
            <text:p>7.420,32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12">
            <text:p>12</text:p>
          </table:table-cell>
          <table:table-cell table:style-name="ce9" office:value-type="string">
            <text:p>PL25037</text:p>
          </table:table-cell>
          <table:table-cell table:style-name="ce66" office:value-type="string">
            <text:p>Limpiadora</text:p>
          </table:table-cell>
          <table:table-cell table:style-name="ce18" office:value-type="string">
            <text:p>VACANTE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0">
            <text:p>0</text:p>
          </table:table-cell>
          <table:table-cell table:style-name="ce23" table:formula="of:=ROUND(15.84*1.025; 2)*12*0+ ROUND(15.84*1.025; 2)*0" office:value-type="currency" office:currency="EUR" office:value="0">
            <text:p>0,00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0+ ROUND(15.84*1.025; 2)*0" office:value-type="currency" office:currency="EUR" office:value="0">
            <text:p>0,00 €</text:p>
          </table:table-cell>
          <table:table-cell table:style-name="ce29" table:formula="of:=SUM([.F105]+[.H105]+[.I105]+[.J105])" office:value-type="float" office:value="9232.16">
            <text:p>9.232,16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05]/12*2" office:value-type="float" office:value="733.52">
            <text:p>733,52 €</text:p>
          </table:table-cell>
          <table:table-cell table:style-name="ce23" table:formula="of:=[.L105]+[.M105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105]/12)*2" office:value-type="float" office:value="256.52">
            <text:p>256,52 €</text:p>
          </table:table-cell>
          <table:table-cell table:style-name="ce29" table:formula="of:=[.O105]+[.P105]" office:value-type="float" office:value="1795.62">
            <text:p>1.795,62 €</text:p>
          </table:table-cell>
          <table:table-cell table:style-name="ce29" table:formula="of:=[.Q105]+[.N105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105]+[.R105]+[.S105]" office:value-type="float" office:value="17376.59">
            <text:p>17.376,59 €</text:p>
          </table:table-cell>
          <table:table-cell table:style-name="ce29" table:formula="of:=([.T105]+[.U105])*0.352" office:value-type="float" office:value="6780.07">
            <text:p>6.780,07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number-columns-repeated="2"/>
          <table:table-cell table:style-name="ce67" table:number-columns-repeated="2"/>
          <table:table-cell table:number-columns-repeated="995"/>
          <table:table-cell table:style-name="ce8"/>
          <table:table-cell table:number-columns-repeated="23"/>
        </table:table-row>
        <table:table-row table:style-name="ro5">
          <table:table-cell table:number-columns-repeated="1023"/>
        </table:table-row>
        <table:table-row table:style-name="ro6">
          <table:table-cell table:style-name="ce1" office:value-type="string" table:number-columns-spanned="22" table:number-rows-spanned="1">
            <text:p>PROGRAMA: ADMINISTRACIÓN GENERAL DE CULTURA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/>
          <table:table-cell/>
          <table:table-cell table:style-name="ce54" table:number-columns-repeated="984"/>
          <table:table-cell table:style-name="ce40" table:number-columns-repeated="10"/>
          <table:table-cell table:number-columns-repeated="5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number-columns-repeated="978"/>
          <table:table-cell table:style-name="ce5" table:number-columns-repeated="8"/>
          <table:table-cell table:number-columns-repeated="15"/>
        </table:table-row>
        <table:table-row table:style-name="ro5">
          <table:table-cell table:style-name="ce61" office:value-type="float" office:value="1">
            <text:p>1</text:p>
          </table:table-cell>
          <table:table-cell table:style-name="ce9" office:value-type="string">
            <text:p>PL23010</text:p>
          </table:table-cell>
          <table:table-cell table:style-name="ce64" office:value-type="string">
            <text:p>Técnico de Sonido</text:p>
          </table:table-cell>
          <table:table-cell table:style-name="ce3" office:value-type="string">
            <text:p>VECOM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string">
            <text:p>10*11</text:p>
          </table:table-cell>
          <table:table-cell table:style-name="ce23" table:formula="of:=ROUND(30.91*1.025; 2)*12*7+ROUND(30.91*1.025; 2)*10+ROUND(21.04*1.025; 2)*12*3" office:value-type="currency" office:currency="EUR" office:value="3754.44">
            <text:p>3.754,44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8+ROUND(26.68*1.025; 2)*0+ROUND(20.82*1.025; 2)*2*3" office:value-type="currency" office:currency="EUR" office:value="565.64">
            <text:p>565,64 €</text:p>
          </table:table-cell>
          <table:table-cell table:style-name="ce29" table:formula="of:=SUM([.F110]+[.H110]+[.I110]+[.J110])" office:value-type="float" office:value="16204.66">
            <text:p>16.204,6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110]/12*2" office:value-type="float" office:value="1225.98">
            <text:p>1.225,98 €</text:p>
          </table:table-cell>
          <table:table-cell table:style-name="ce23" table:formula="of:=[.L110]+[.M110]" office:value-type="currency" office:currency="EUR" office:value="8581.86">
            <text:p>8.581,86 €</text:p>
          </table:table-cell>
          <table:table-cell table:style-name="ce29" table:formula="of:=6368.98*1.025" office:value-type="float" office:value="6528.2">
            <text:p>6.528,20 €</text:p>
          </table:table-cell>
          <table:table-cell table:style-name="ce29" table:formula="of:=([.O110]/12)*2" office:value-type="float" office:value="1088.03">
            <text:p>1.088,03 €</text:p>
          </table:table-cell>
          <table:table-cell table:style-name="ce29" table:formula="of:=[.O110]+[.P110]" office:value-type="float" office:value="7616.23">
            <text:p>7.616,23 €</text:p>
          </table:table-cell>
          <table:table-cell table:style-name="ce29" table:formula="of:=[.Q110]+[.N110]" office:value-type="float" office:value="16198.09">
            <text:p>16.198,09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10]+[.R110]+[.S110]" office:value-type="float" office:value="34070.57">
            <text:p>34.070,57 €</text:p>
          </table:table-cell>
          <table:table-cell table:style-name="ce29" table:formula="of:=([.T110]+[.U110])*0.371" office:value-type="float" office:value="13311.22">
            <text:p>13.311,22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2">
            <text:p>2</text:p>
          </table:table-cell>
          <table:table-cell table:style-name="ce9" office:value-type="string">
            <text:p>PL24019</text:p>
          </table:table-cell>
          <table:table-cell table:style-name="ce64" office:value-type="string">
            <text:p>Monitor de Cultura</text:p>
          </table:table-cell>
          <table:table-cell table:style-name="ce3" office:value-type="string">
            <text:p>CAMAA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10">
            <text:p>10</text:p>
          </table:table-cell>
          <table:table-cell table:style-name="ce23" table:formula="of:=ROUND(21.04*1.025; 2)*12*10+ ROUND(21.04*1.025; 2)*0" office:value-type="currency" office:currency="EUR" office:value="2588.4">
            <text:p>2.588,40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0+ ROUND(20.82*1.025; 2)*0" office:value-type="currency" office:currency="EUR" office:value="426.8">
            <text:p>426,80 €</text:p>
          </table:table-cell>
          <table:table-cell table:style-name="ce29" table:formula="of:=SUM([.F111]+[.H111]+[.I111]+[.J111])" office:value-type="float" office:value="13088.92">
            <text:p>13.088,92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11]/12*2" office:value-type="float" office:value="949.38">
            <text:p>949,38 €</text:p>
          </table:table-cell>
          <table:table-cell table:style-name="ce23" table:formula="of:=[.L111]+[.M111]" office:value-type="currency" office:currency="EUR" office:value="6645.66">
            <text:p>6.645,66 €</text:p>
          </table:table-cell>
          <table:table-cell table:style-name="ce29" table:formula="of:=6484.81*1.025" office:value-type="float" office:value="6646.93">
            <text:p>6.646,93 €</text:p>
          </table:table-cell>
          <table:table-cell table:style-name="ce29" table:formula="of:=([.O111]/12)*2" office:value-type="float" office:value="1107.82">
            <text:p>1.107,82 €</text:p>
          </table:table-cell>
          <table:table-cell table:style-name="ce29" table:formula="of:=[.O111]+[.P111]" office:value-type="float" office:value="7754.75">
            <text:p>7.754,75 €</text:p>
          </table:table-cell>
          <table:table-cell table:style-name="ce29" table:formula="of:=[.Q111]+[.N111]" office:value-type="float" office:value="14400.41">
            <text:p>14.400,41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11]+[.R111]+[.S111]" office:value-type="float" office:value="28863.86">
            <text:p>28.863,86 €</text:p>
          </table:table-cell>
          <table:table-cell table:style-name="ce29" table:formula="of:=([.T111]+[.U111])*0.319" office:value-type="float" office:value="9784.55">
            <text:p>9.784,55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3">
            <text:p>3</text:p>
          </table:table-cell>
          <table:table-cell table:style-name="ce9" office:value-type="string">
            <text:p>PL24020</text:p>
          </table:table-cell>
          <table:table-cell table:style-name="ce64" office:value-type="string">
            <text:p>Monitor de Cultura</text:p>
          </table:table-cell>
          <table:table-cell table:style-name="ce3" office:value-type="string">
            <text:p>GOSAR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10">
            <text:p>10</text:p>
          </table:table-cell>
          <table:table-cell table:style-name="ce23" table:formula="of:=ROUND(21.04*1.025; 2)*12*10+ ROUND(21.04*1.025; 2)*0" office:value-type="currency" office:currency="EUR" office:value="2588.4">
            <text:p>2.588,40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0+ ROUND(20.82*1.025; 2)*0" office:value-type="currency" office:currency="EUR" office:value="426.8">
            <text:p>426,80 €</text:p>
          </table:table-cell>
          <table:table-cell table:style-name="ce29" table:formula="of:=SUM([.F112]+[.H112]+[.I112]+[.J112])" office:value-type="float" office:value="13088.92">
            <text:p>13.088,92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12]/12*2" office:value-type="float" office:value="949.38">
            <text:p>949,38 €</text:p>
          </table:table-cell>
          <table:table-cell table:style-name="ce23" table:formula="of:=[.L112]+[.M112]" office:value-type="currency" office:currency="EUR" office:value="6645.66">
            <text:p>6.645,66 €</text:p>
          </table:table-cell>
          <table:table-cell table:style-name="ce29" table:formula="of:=6484.81*1.025" office:value-type="float" office:value="6646.93">
            <text:p>6.646,93 €</text:p>
          </table:table-cell>
          <table:table-cell table:style-name="ce29" table:formula="of:=([.O112]/12)*2" office:value-type="float" office:value="1107.82">
            <text:p>1.107,82 €</text:p>
          </table:table-cell>
          <table:table-cell table:style-name="ce29" table:formula="of:=[.O112]+[.P112]" office:value-type="float" office:value="7754.75">
            <text:p>7.754,75 €</text:p>
          </table:table-cell>
          <table:table-cell table:style-name="ce29" table:formula="of:=[.Q112]+[.N112]" office:value-type="float" office:value="14400.41">
            <text:p>14.400,41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12]+[.R112]+[.S112]" office:value-type="float" office:value="28863.86">
            <text:p>28.863,86 €</text:p>
          </table:table-cell>
          <table:table-cell table:style-name="ce29" table:formula="of:=([.T112]+[.U112])*0.319" office:value-type="float" office:value="9784.55">
            <text:p>9.784,55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4">
            <text:p>4</text:p>
          </table:table-cell>
          <table:table-cell table:style-name="ce9" office:value-type="string">
            <text:p>PL24021</text:p>
          </table:table-cell>
          <table:table-cell table:style-name="ce64" office:value-type="string">
            <text:p>Monitor de Cultura</text:p>
          </table:table-cell>
          <table:table-cell table:style-name="ce3" office:value-type="string">
            <text:p>VACANTE – RAMEN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1*2</text:p>
          </table:table-cell>
          <table:table-cell table:style-name="ce23" table:formula="of:=ROUND(21.04*1.025; 2)*12*1+ ROUND(21.04*1.025; 2)*7" office:value-type="currency" office:currency="EUR" office:value="409.83">
            <text:p>409,83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0" office:value-type="currency" office:currency="EUR" office:value="85.36">
            <text:p>85,36 €</text:p>
          </table:table-cell>
          <table:table-cell table:style-name="ce29" table:formula="of:=SUM([.F113]+[.H113]+[.I113]+[.J113])" office:value-type="float" office:value="10568.91">
            <text:p>10.568,91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13]/12*2" office:value-type="float" office:value="949.38">
            <text:p>949,38 €</text:p>
          </table:table-cell>
          <table:table-cell table:style-name="ce23" table:formula="of:=[.L113]+[.M113]" office:value-type="currency" office:currency="EUR" office:value="6645.66">
            <text:p>6.645,66 €</text:p>
          </table:table-cell>
          <table:table-cell table:style-name="ce29" table:formula="of:=(6484.81)*1.025" office:value-type="float" office:value="6646.93">
            <text:p>6.646,93 €</text:p>
          </table:table-cell>
          <table:table-cell table:style-name="ce29" table:formula="of:=([.O113]/12)*2" office:value-type="float" office:value="1107.82">
            <text:p>1.107,82 €</text:p>
          </table:table-cell>
          <table:table-cell table:style-name="ce29" table:formula="of:=[.O113]+[.P113]" office:value-type="float" office:value="7754.75">
            <text:p>7.754,75 €</text:p>
          </table:table-cell>
          <table:table-cell table:style-name="ce29" table:formula="of:=[.Q113]+[.N113]" office:value-type="float" office:value="14400.41">
            <text:p>14.400,41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13]+[.R113]+[.S113]" office:value-type="float" office:value="26343.85">
            <text:p>26.343,85 €</text:p>
          </table:table-cell>
          <table:table-cell table:style-name="ce29" table:formula="of:=([.T113]+[.U113])*0.3325" office:value-type="float" office:value="9360.73">
            <text:p>9.360,73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5">
            <text:p>5</text:p>
          </table:table-cell>
          <table:table-cell table:style-name="ce9" office:value-type="string">
            <text:p>PL24022</text:p>
          </table:table-cell>
          <table:table-cell table:style-name="ce64" office:value-type="string">
            <text:p>Técnico Mantenimiento</text:p>
          </table:table-cell>
          <table:table-cell table:style-name="ce3" office:value-type="string">
            <text:p>QUMAI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10">
            <text:p>10</text:p>
          </table:table-cell>
          <table:table-cell table:style-name="ce23" table:formula="of:=ROUND(21.04*1.025; 2)*12*10+ ROUND(21.04*1.025; 2)*0" office:value-type="currency" office:currency="EUR" office:value="2588.4">
            <text:p>2.588,40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0+ ROUND(20.82*1.025; 2)*0" office:value-type="currency" office:currency="EUR" office:value="426.8">
            <text:p>426,80 €</text:p>
          </table:table-cell>
          <table:table-cell table:style-name="ce29" table:formula="of:=SUM([.F114]+[.H114]+[.I114]+[.J114])" office:value-type="float" office:value="13088.92">
            <text:p>13.088,92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14]/12*2" office:value-type="float" office:value="949.38">
            <text:p>949,38 €</text:p>
          </table:table-cell>
          <table:table-cell table:style-name="ce23" table:formula="of:=[.L114]+[.M114]" office:value-type="currency" office:currency="EUR" office:value="6645.66">
            <text:p>6.645,66 €</text:p>
          </table:table-cell>
          <table:table-cell table:style-name="ce29" table:formula="of:=6484.81*1.025" office:value-type="float" office:value="6646.93">
            <text:p>6.646,93 €</text:p>
          </table:table-cell>
          <table:table-cell table:style-name="ce29" table:formula="of:=([.O114]/12)*2" office:value-type="float" office:value="1107.82">
            <text:p>1.107,82 €</text:p>
          </table:table-cell>
          <table:table-cell table:style-name="ce29" table:formula="of:=[.O114]+[.P114]" office:value-type="float" office:value="7754.75">
            <text:p>7.754,75 €</text:p>
          </table:table-cell>
          <table:table-cell table:style-name="ce29" table:formula="of:=[.Q114]+[.N114]" office:value-type="float" office:value="14400.41">
            <text:p>14.400,41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14]+[.R114]+[.S114]" office:value-type="float" office:value="28863.86">
            <text:p>28.863,86 €</text:p>
          </table:table-cell>
          <table:table-cell table:style-name="ce29" table:formula="of:=([.T114]+[.U114])*0.371" office:value-type="float" office:value="11379.53">
            <text:p>11.379,53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6">
            <text:p>6</text:p>
          </table:table-cell>
          <table:table-cell table:style-name="ce9" office:value-type="string">
            <text:p>PL24023</text:p>
          </table:table-cell>
          <table:table-cell table:style-name="ce64" office:value-type="string">
            <text:p>Oficial 1ª Mantenimiento</text:p>
          </table:table-cell>
          <table:table-cell table:style-name="ce3" office:value-type="string">
            <text:p>VACANTE – JOGAJ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2">
            <text:p>2</text:p>
          </table:table-cell>
          <table:table-cell table:style-name="ce23" table:formula="of:=ROUND(21.04*1.025; 2)*12*2+ ROUND(21.04*1.025; 2)*0" office:value-type="currency" office:currency="EUR" office:value="517.68">
            <text:p>517,6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0" office:value-type="currency" office:currency="EUR" office:value="85.36">
            <text:p>85,36 €</text:p>
          </table:table-cell>
          <table:table-cell table:style-name="ce29" table:formula="of:=SUM([.F115]+[.H115]+[.I115]+[.J115])" office:value-type="float" office:value="10676.76">
            <text:p>10.676,7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15]/12*2" office:value-type="float" office:value="949.38">
            <text:p>949,38 €</text:p>
          </table:table-cell>
          <table:table-cell table:style-name="ce23" table:formula="of:=[.L115]+[.M115]" office:value-type="currency" office:currency="EUR" office:value="6645.66">
            <text:p>6.645,66 €</text:p>
          </table:table-cell>
          <table:table-cell table:style-name="ce29" table:formula="of:=6484.81*1.025" office:value-type="float" office:value="6646.93">
            <text:p>6.646,93 €</text:p>
          </table:table-cell>
          <table:table-cell table:style-name="ce29" table:formula="of:=([.O115]/12)*2" office:value-type="float" office:value="1107.82">
            <text:p>1.107,82 €</text:p>
          </table:table-cell>
          <table:table-cell table:style-name="ce29" table:formula="of:=[.O115]+[.P115]" office:value-type="float" office:value="7754.75">
            <text:p>7.754,75 €</text:p>
          </table:table-cell>
          <table:table-cell table:style-name="ce29" table:formula="of:=[.Q115]+[.N115]" office:value-type="float" office:value="14400.41">
            <text:p>14.400,41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15]+[.R115]+[.S115]" office:value-type="float" office:value="26451.7">
            <text:p>26.451,70 €</text:p>
          </table:table-cell>
          <table:table-cell table:style-name="ce29" table:formula="of:=([.T115]+[.U115])*0.383" office:value-type="float" office:value="10823.74">
            <text:p>10.823,74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7">
            <text:p>7</text:p>
          </table:table-cell>
          <table:table-cell table:style-name="ce9" office:value-type="string">
            <text:p>PL24024</text:p>
          </table:table-cell>
          <table:table-cell table:style-name="ce64" office:value-type="string">
            <text:p>Oficial 1ª Mantenimiento</text:p>
          </table:table-cell>
          <table:table-cell table:style-name="ce3" office:value-type="string">
            <text:p>VACANTE – RACAI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2">
            <text:p>2</text:p>
          </table:table-cell>
          <table:table-cell table:style-name="ce23" table:formula="of:=ROUND(21.04*1.025; 2)*12*2+ ROUND(21.04*1.025; 2)*0" office:value-type="currency" office:currency="EUR" office:value="517.68">
            <text:p>517,6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0" office:value-type="currency" office:currency="EUR" office:value="85.36">
            <text:p>85,36 €</text:p>
          </table:table-cell>
          <table:table-cell table:style-name="ce29" table:formula="of:=SUM([.F116]+[.H116]+[.I116]+[.J116])" office:value-type="float" office:value="10676.76">
            <text:p>10.676,7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16]/12*2" office:value-type="float" office:value="949.38">
            <text:p>949,38 €</text:p>
          </table:table-cell>
          <table:table-cell table:style-name="ce23" table:formula="of:=[.L116]+[.M116]" office:value-type="currency" office:currency="EUR" office:value="6645.66">
            <text:p>6.645,66 €</text:p>
          </table:table-cell>
          <table:table-cell table:style-name="ce29" table:formula="of:=6484.81*1.025" office:value-type="float" office:value="6646.93">
            <text:p>6.646,93 €</text:p>
          </table:table-cell>
          <table:table-cell table:style-name="ce29" table:formula="of:=([.O116]/12)*2" office:value-type="float" office:value="1107.82">
            <text:p>1.107,82 €</text:p>
          </table:table-cell>
          <table:table-cell table:style-name="ce29" table:formula="of:=[.O116]+[.P116]" office:value-type="float" office:value="7754.75">
            <text:p>7.754,75 €</text:p>
          </table:table-cell>
          <table:table-cell table:style-name="ce29" table:formula="of:=[.Q116]+[.N116]" office:value-type="float" office:value="14400.41">
            <text:p>14.400,41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16]+[.R116]+[.S116]" office:value-type="float" office:value="26451.7">
            <text:p>26.451,70 €</text:p>
          </table:table-cell>
          <table:table-cell table:style-name="ce29" table:formula="of:=([.T116]+[.U116])*0.383" office:value-type="float" office:value="10823.74">
            <text:p>10.823,74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2" table:number-columns-repeated="2"/>
          <table:table-cell table:number-columns-repeated="997"/>
          <table:table-cell table:style-name="ce8"/>
          <table:table-cell table:number-columns-repeated="23"/>
        </table:table-row>
        <table:table-row table:style-name="ro5">
          <table:table-cell table:number-columns-repeated="1023"/>
        </table:table-row>
        <table:table-row table:style-name="ro6">
          <table:table-cell table:style-name="ce1" office:value-type="string" table:number-columns-spanned="22" table:number-rows-spanned="1">
            <text:p>PROGRAMA: ADMINISTRACIÓN GENERAL DE DEPORTES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/>
          <table:table-cell/>
          <table:table-cell table:style-name="ce54" table:number-columns-repeated="984"/>
          <table:table-cell table:style-name="ce40" table:number-columns-repeated="10"/>
          <table:table-cell table:number-columns-repeated="5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number-columns-repeated="978"/>
          <table:table-cell table:style-name="ce5" table:number-columns-repeated="8"/>
          <table:table-cell table:number-columns-repeated="15"/>
        </table:table-row>
        <table:table-row table:style-name="ro5">
          <table:table-cell table:style-name="ce61" office:value-type="float" office:value="1">
            <text:p>1</text:p>
          </table:table-cell>
          <table:table-cell table:style-name="ce9" office:value-type="string">
            <text:p>PL24012</text:p>
          </table:table-cell>
          <table:table-cell table:style-name="ce64" office:value-type="string">
            <text:p>Oficial de 1ª Instal. Deport.</text:p>
          </table:table-cell>
          <table:table-cell table:style-name="ce3" office:value-type="string">
            <text:p>SUAFR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6">
            <text:p>6</text:p>
          </table:table-cell>
          <table:table-cell table:style-name="ce23" table:formula="of:=ROUND(21.04*1.025; 2)*12*6+ ROUND(21.04*1.025; 2)*0" office:value-type="currency" office:currency="EUR" office:value="1553.04">
            <text:p>1.553,04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6+ ROUND(20.82*1.025; 2)*0" office:value-type="currency" office:currency="EUR" office:value="256.08">
            <text:p>256,08 €</text:p>
          </table:table-cell>
          <table:table-cell table:style-name="ce29" table:formula="of:=SUM([.F121]+[.H121]+[.I121]+[.J121])" office:value-type="float" office:value="11882.84">
            <text:p>11.882,84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21]/12*2" office:value-type="float" office:value="949.38">
            <text:p>949,38 €</text:p>
          </table:table-cell>
          <table:table-cell table:style-name="ce23" table:formula="of:=[.L121]+[.M121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121]/12)*2" office:value-type="float" office:value="475.31">
            <text:p>475,31 €</text:p>
          </table:table-cell>
          <table:table-cell table:style-name="ce29" table:formula="of:=[.O121]+[.P121]" office:value-type="float" office:value="3327.14">
            <text:p>3.327,14 €</text:p>
          </table:table-cell>
          <table:table-cell table:style-name="ce29" table:formula="of:=[.Q121]+[.N121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21]+[.R121]+[.S121]" office:value-type="float" office:value="23230.17">
            <text:p>23.230,17 €</text:p>
          </table:table-cell>
          <table:table-cell table:style-name="ce29" table:formula="of:=([.T121]+[.U121])*0.3205" office:value-type="float" office:value="8024.96">
            <text:p>8.024,9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number-columns-repeated="3"/>
          <table:table-cell table:style-name="ce4"/>
          <table:table-cell table:number-columns-repeated="995"/>
          <table:table-cell table:style-name="ce8"/>
          <table:table-cell table:number-columns-repeated="23"/>
        </table:table-row>
        <table:table-row table:style-name="ro5">
          <table:table-cell table:number-columns-repeated="1023"/>
        </table:table-row>
        <table:table-row table:style-name="ro6">
          <table:table-cell table:style-name="ce1" office:value-type="string" table:number-columns-spanned="22" table:number-rows-spanned="1">
            <text:p>PROGRAMA: ADMINISTRACIÓN GENERAL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/>
          <table:table-cell/>
          <table:table-cell table:style-name="ce54" table:number-columns-repeated="984"/>
          <table:table-cell table:style-name="ce40" table:number-columns-repeated="10"/>
          <table:table-cell table:number-columns-repeated="5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number-columns-repeated="978"/>
          <table:table-cell table:style-name="ce5" table:number-columns-repeated="8"/>
          <table:table-cell table:number-columns-repeated="15"/>
        </table:table-row>
        <table:table-row table:style-name="ro5">
          <table:table-cell table:style-name="ce61" office:value-type="float" office:value="1">
            <text:p>1</text:p>
          </table:table-cell>
          <table:table-cell table:style-name="ce9" office:value-type="string">
            <text:p>PL23001</text:p>
          </table:table-cell>
          <table:table-cell table:style-name="ce64" office:value-type="string">
            <text:p>Coordinadora Anim. Soc.</text:p>
          </table:table-cell>
          <table:table-cell table:style-name="ce3" office:value-type="string">
            <text:p>HECAM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float" office:value="10">
            <text:p>10</text:p>
          </table:table-cell>
          <table:table-cell table:style-name="ce23" table:formula="of:=ROUND(30.91*1.025; 2)*12*7+ROUND(30.91*1.025; 2)*0+ROUND(21.04*1.025; 2)*12*3" office:value-type="currency" office:currency="EUR" office:value="3437.64">
            <text:p>3.437,64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7+ROUND(26.68*1.025; 2)*0+ROUND(20.82*1.025; 2)*2*3" office:value-type="currency" office:currency="EUR" office:value="510.94">
            <text:p>510,94 €</text:p>
          </table:table-cell>
          <table:table-cell table:style-name="ce29" table:formula="of:=SUM([.F126]+[.H126]+[.I126]+[.J126])" office:value-type="float" office:value="15833.16">
            <text:p>15.833,16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126]/12*2" office:value-type="float" office:value="1225.98">
            <text:p>1.225,98 €</text:p>
          </table:table-cell>
          <table:table-cell table:style-name="ce23" table:formula="of:=[.L126]+[.M126]" office:value-type="currency" office:currency="EUR" office:value="8581.86">
            <text:p>8.581,86 €</text:p>
          </table:table-cell>
          <table:table-cell table:style-name="ce29" table:formula="of:=4899.31*1.025" office:value-type="float" office:value="5021.79">
            <text:p>5.021,79 €</text:p>
          </table:table-cell>
          <table:table-cell table:style-name="ce29" table:formula="of:=([.O126]/12)*2" office:value-type="float" office:value="836.97">
            <text:p>836,97 €</text:p>
          </table:table-cell>
          <table:table-cell table:style-name="ce29" table:formula="of:=[.O126]+[.P126]" office:value-type="float" office:value="5858.76">
            <text:p>5.858,76 €</text:p>
          </table:table-cell>
          <table:table-cell table:style-name="ce29" table:formula="of:=[.Q126]+[.N126]" office:value-type="float" office:value="14440.62">
            <text:p>14.440,62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26]+[.R126]+[.S126]" office:value-type="float" office:value="31941.6">
            <text:p>31.941,60 €</text:p>
          </table:table-cell>
          <table:table-cell table:style-name="ce29" table:formula="of:=([.T126]+[.U126])*0.319" office:value-type="float" office:value="10766.35">
            <text:p>10.766,35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2">
            <text:p>2</text:p>
          </table:table-cell>
          <table:table-cell table:style-name="ce9" office:value-type="string">
            <text:p>PL24001</text:p>
          </table:table-cell>
          <table:table-cell table:style-name="ce66" office:value-type="string">
            <text:p>Aux. Notificación</text:p>
          </table:table-cell>
          <table:table-cell table:style-name="ce18" office:value-type="string">
            <text:p>LULLA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11">
            <text:p>11</text:p>
          </table:table-cell>
          <table:table-cell table:style-name="ce23" table:formula="of:=ROUND(21.04*1.025; 2)*12*11+ ROUND(21.04*1.025; 2)*0" office:value-type="currency" office:currency="EUR" office:value="2847.24">
            <text:p>2.847,24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1+ ROUND(20.82*1.025; 2)*0" office:value-type="currency" office:currency="EUR" office:value="469.48">
            <text:p>469,48 €</text:p>
          </table:table-cell>
          <table:table-cell table:style-name="ce29" table:formula="of:=SUM([.F127]+[.H127]+[.I127]+[.J127])" office:value-type="float" office:value="13390.44">
            <text:p>13.390,44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27]/12*2" office:value-type="float" office:value="949.38">
            <text:p>949,38 €</text:p>
          </table:table-cell>
          <table:table-cell table:style-name="ce23" table:formula="of:=[.L127]+[.M127]" office:value-type="currency" office:currency="EUR" office:value="6645.66">
            <text:p>6.645,66 €</text:p>
          </table:table-cell>
          <table:table-cell table:style-name="ce31" table:formula="of:=2523.74*1.025" office:value-type="float" office:value="2586.83">
            <text:p>2.586,83 €</text:p>
          </table:table-cell>
          <table:table-cell table:style-name="ce29" table:formula="of:=([.O127]/12)*2" office:value-type="float" office:value="431.14">
            <text:p>431,14 €</text:p>
          </table:table-cell>
          <table:table-cell table:style-name="ce29" table:formula="of:=[.O127]+[.P127]" office:value-type="float" office:value="3017.97">
            <text:p>3.017,97 €</text:p>
          </table:table-cell>
          <table:table-cell table:style-name="ce29" table:formula="of:=[.Q127]+[.N127]" office:value-type="float" office:value="9663.63">
            <text:p>9.663,63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27]+[.R127]+[.S127]" office:value-type="float" office:value="24428.6">
            <text:p>24.428,60 €</text:p>
          </table:table-cell>
          <table:table-cell table:style-name="ce29" table:formula="of:=([.T127]+[.U127])*0.3205" office:value-type="float" office:value="8409.06">
            <text:p>8.409,0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3">
            <text:p>3</text:p>
          </table:table-cell>
          <table:table-cell table:style-name="ce9" office:value-type="string">
            <text:p>PL24002</text:p>
          </table:table-cell>
          <table:table-cell table:style-name="ce66" office:value-type="string">
            <text:p>Aux. Notificación</text:p>
          </table:table-cell>
          <table:table-cell table:style-name="ce18" office:value-type="string">
            <text:p>VACANTE – SAMIN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2">
            <text:p>2</text:p>
          </table:table-cell>
          <table:table-cell table:style-name="ce23" table:formula="of:=ROUND(21.04*1.025; 2)*12*2+ ROUND(21.04*1.025; 2)*0" office:value-type="currency" office:currency="EUR" office:value="517.68">
            <text:p>517,6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0" office:value-type="currency" office:currency="EUR" office:value="85.36">
            <text:p>85,36 €</text:p>
          </table:table-cell>
          <table:table-cell table:style-name="ce29" table:formula="of:=SUM([.F128]+[.H128]+[.I128]+[.J128])" office:value-type="float" office:value="10676.76">
            <text:p>10.676,7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28]/12*2" office:value-type="float" office:value="949.38">
            <text:p>949,38 €</text:p>
          </table:table-cell>
          <table:table-cell table:style-name="ce23" table:formula="of:=[.L128]+[.M128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128]/12)*2" office:value-type="float" office:value="475.31">
            <text:p>475,31 €</text:p>
          </table:table-cell>
          <table:table-cell table:style-name="ce29" table:formula="of:=[.O128]+[.P128]" office:value-type="float" office:value="3327.14">
            <text:p>3.327,14 €</text:p>
          </table:table-cell>
          <table:table-cell table:style-name="ce29" table:formula="of:=[.Q128]+[.N128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28]+[.R128]+[.S128]" office:value-type="float" office:value="22024.09">
            <text:p>22.024,09 €</text:p>
          </table:table-cell>
          <table:table-cell table:style-name="ce29" table:formula="of:=([.T128]+[.U128])*0.3325" office:value-type="float" office:value="7924.41">
            <text:p>7.924,41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4">
            <text:p>4</text:p>
          </table:table-cell>
          <table:table-cell table:style-name="ce9" office:value-type="string">
            <text:p>PL24025</text:p>
          </table:table-cell>
          <table:table-cell table:style-name="ce64" office:value-type="string">
            <text:p>Aux. Administrativo</text:p>
          </table:table-cell>
          <table:table-cell table:style-name="ce3" office:value-type="string">
            <text:p>ALSUF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10*11</text:p>
          </table:table-cell>
          <table:table-cell table:style-name="ce23" table:formula="of:=ROUND(21.04*1.025; 2)*12*10+ ROUND(21.04*1.025; 2)*10" office:value-type="currency" office:currency="EUR" office:value="2804.1">
            <text:p>2.804,10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1+ ROUND(20.82*1.025; 2)*0" office:value-type="currency" office:currency="EUR" office:value="469.48">
            <text:p>469,48 €</text:p>
          </table:table-cell>
          <table:table-cell table:style-name="ce29" table:formula="of:=SUM([.F129]+[.H129]+[.I129]+[.J129])" office:value-type="float" office:value="13347.3">
            <text:p>13.347,30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29]/12*2" office:value-type="float" office:value="949.38">
            <text:p>949,38 €</text:p>
          </table:table-cell>
          <table:table-cell table:style-name="ce23" table:formula="of:=[.L129]+[.M129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129]/12)*2" office:value-type="float" office:value="475.31">
            <text:p>475,31 €</text:p>
          </table:table-cell>
          <table:table-cell table:style-name="ce29" table:formula="of:=[.O129]+[.P129]" office:value-type="float" office:value="3327.14">
            <text:p>3.327,14 €</text:p>
          </table:table-cell>
          <table:table-cell table:style-name="ce29" table:formula="of:=[.Q129]+[.N129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29]+[.R129]+[.S129]" office:value-type="float" office:value="24694.63">
            <text:p>24.694,63 €</text:p>
          </table:table-cell>
          <table:table-cell table:style-name="ce29" table:formula="of:=([.T129]+[.U129])*0.319" office:value-type="float" office:value="8454.57">
            <text:p>8.454,57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5">
            <text:p>5</text:p>
          </table:table-cell>
          <table:table-cell table:style-name="ce9" office:value-type="string">
            <text:p>PL24004</text:p>
          </table:table-cell>
          <table:table-cell table:style-name="ce64" office:value-type="string">
            <text:p>Conductor de 1ª</text:p>
          </table:table-cell>
          <table:table-cell table:style-name="ce3" office:value-type="string">
            <text:p>VACANTE – HENAA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2">
            <text:p>2</text:p>
          </table:table-cell>
          <table:table-cell table:style-name="ce23" table:formula="of:=ROUND(21.04*1.025; 2)*12*2+ ROUND(21.04*1.025; 2)*0" office:value-type="currency" office:currency="EUR" office:value="517.68">
            <text:p>517,6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2+ ROUND(20.82*1.025; 2)*0" office:value-type="currency" office:currency="EUR" office:value="85.36">
            <text:p>85,36 €</text:p>
          </table:table-cell>
          <table:table-cell table:style-name="ce29" table:formula="of:=SUM([.F130]+[.H130]+[.I130]+[.J130])" office:value-type="float" office:value="10676.76">
            <text:p>10.676,7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30]/12*2" office:value-type="float" office:value="949.38">
            <text:p>949,38 €</text:p>
          </table:table-cell>
          <table:table-cell table:style-name="ce23" table:formula="of:=[.L130]+[.M130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130]/12)*2" office:value-type="float" office:value="475.31">
            <text:p>475,31 €</text:p>
          </table:table-cell>
          <table:table-cell table:style-name="ce29" table:formula="of:=[.O130]+[.P130]" office:value-type="float" office:value="3327.14">
            <text:p>3.327,14 €</text:p>
          </table:table-cell>
          <table:table-cell table:style-name="ce29" table:formula="of:=[.Q130]+[.N130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30]+[.R130]+[.S130]" office:value-type="float" office:value="22024.09">
            <text:p>22.024,09 €</text:p>
          </table:table-cell>
          <table:table-cell table:style-name="ce29" table:formula="of:=([.T130]+[.U130])*0.3325" office:value-type="float" office:value="7924.41">
            <text:p>7.924,41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6">
            <text:p>6</text:p>
          </table:table-cell>
          <table:table-cell table:style-name="ce9" office:value-type="string">
            <text:p>PL24005</text:p>
          </table:table-cell>
          <table:table-cell table:style-name="ce64" office:value-type="string">
            <text:p>Conductor de 1ª Tractorista</text:p>
          </table:table-cell>
          <table:table-cell table:style-name="ce3" office:value-type="string">
            <text:p>VACANTE – SAGOV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1">
            <text:p>1</text:p>
          </table:table-cell>
          <table:table-cell table:style-name="ce23" table:formula="of:=ROUND(21.04*1.025; 2)*12*1+ ROUND(21.04*1.025; 2)*0" office:value-type="currency" office:currency="EUR" office:value="258.84">
            <text:p>258,84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+ ROUND(20.82*1.025; 2)*0" office:value-type="currency" office:currency="EUR" office:value="42.68">
            <text:p>42,68 €</text:p>
          </table:table-cell>
          <table:table-cell table:style-name="ce29" table:formula="of:=SUM([.F131]+[.H131]+[.I131]+[.J131])" office:value-type="float" office:value="10375.24">
            <text:p>10.375,24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31]/12*2" office:value-type="float" office:value="949.38">
            <text:p>949,38 €</text:p>
          </table:table-cell>
          <table:table-cell table:style-name="ce23" table:formula="of:=[.L131]+[.M131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131]/12)*2" office:value-type="float" office:value="475.31">
            <text:p>475,31 €</text:p>
          </table:table-cell>
          <table:table-cell table:style-name="ce29" table:formula="of:=[.O131]+[.P131]" office:value-type="float" office:value="3327.14">
            <text:p>3.327,14 €</text:p>
          </table:table-cell>
          <table:table-cell table:style-name="ce29" table:formula="of:=[.Q131]+[.N131]" office:value-type="float" office:value="9972.8">
            <text:p>9.972,80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31]+[.R131]+[.S131]" office:value-type="float" office:value="21722.57">
            <text:p>21.722,57 €</text:p>
          </table:table-cell>
          <table:table-cell table:style-name="ce29" table:formula="of:=([.T131]+[.U131])*0.3325" office:value-type="float" office:value="7824.15">
            <text:p>7.824,15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7">
            <text:p>7</text:p>
          </table:table-cell>
          <table:table-cell table:style-name="ce9" office:value-type="string">
            <text:p>PL24007</text:p>
          </table:table-cell>
          <table:table-cell table:style-name="ce66" office:value-type="string">
            <text:p>Auxiliar Administrativo</text:p>
          </table:table-cell>
          <table:table-cell table:style-name="ce18" office:value-type="string">
            <text:p>GAHEI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float" office:value="8">
            <text:p>8</text:p>
          </table:table-cell>
          <table:table-cell table:style-name="ce23" table:formula="of:=ROUND(21.04*1.025; 2)*12*1+ ROUND(21.04*1.025; 2)*0+ROUND(15.84*1.025; 2)*12*7+ ROUND(15.84*1.025; 2)*0" office:value-type="currency" office:currency="EUR" office:value="1623">
            <text:p>1.623,00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1+ ROUND(20.82*1.025; 2)*0+ROUND(15.84*1.025; 2)*2*7+ ROUND(15.84*1.025; 2)*0" office:value-type="currency" office:currency="EUR" office:value="270.04">
            <text:p>270,04 €</text:p>
          </table:table-cell>
          <table:table-cell table:style-name="ce29" table:formula="of:=SUM([.F132]+[.H132]+[.I132]+[.J132])" office:value-type="float" office:value="11966.76">
            <text:p>11.966,7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32]/12*2" office:value-type="float" office:value="949.38">
            <text:p>949,38 €</text:p>
          </table:table-cell>
          <table:table-cell table:style-name="ce23" table:formula="of:=[.L132]+[.M132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132]/12)*2" office:value-type="float" office:value="475.31">
            <text:p>475,31 €</text:p>
          </table:table-cell>
          <table:table-cell table:style-name="ce29" table:formula="of:=[.O132]+[.P132]" office:value-type="float" office:value="3327.14">
            <text:p>3.327,14 €</text:p>
          </table:table-cell>
          <table:table-cell table:style-name="ce29" table:formula="of:=[.Q132]+[.N132]" office:value-type="float" office:value="9972.8">
            <text:p>9.972,80 €</text:p>
          </table:table-cell>
          <table:table-cell table:style-name="ce29" table:formula="of:=(1341-1184.56)*1.025" office:value-type="float" office:value="160.35">
            <text:p>160,3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32]+[.R132]+[.S132]" office:value-type="float" office:value="22099.91">
            <text:p>22.099,91 €</text:p>
          </table:table-cell>
          <table:table-cell table:style-name="ce29" table:formula="of:=([.U132]+[.T132])*0.319" office:value-type="float" office:value="7626.85">
            <text:p>7.626,85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8">
            <text:p>8</text:p>
          </table:table-cell>
          <table:table-cell table:style-name="ce9" office:value-type="string">
            <text:p>PL25001</text:p>
          </table:table-cell>
          <table:table-cell table:style-name="ce66" office:value-type="string">
            <text:p>Conserje</text:p>
          </table:table-cell>
          <table:table-cell table:style-name="ce18" office:value-type="string">
            <text:p>SAOLA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6*7</text:p>
          </table:table-cell>
          <table:table-cell table:style-name="ce23" table:formula="of:=ROUND(15.84*1.025; 2)*12*6+ ROUND(15.84*1.025; 2)*7" office:value-type="currency" office:currency="EUR" office:value="1282.96">
            <text:p>1.282,96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7+ ROUND(15.84*1.025; 2)*0" office:value-type="currency" office:currency="EUR" office:value="227.36">
            <text:p>227,36 €</text:p>
          </table:table-cell>
          <table:table-cell table:style-name="ce29" table:formula="of:=SUM([.F133]+[.H133]+[.I133]+[.J133])" office:value-type="float" office:value="10742.48">
            <text:p>10.742,48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33]/12*2" office:value-type="float" office:value="733.52">
            <text:p>733,52 €</text:p>
          </table:table-cell>
          <table:table-cell table:style-name="ce23" table:formula="of:=[.L133]+[.M133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133]/12)*2" office:value-type="float" office:value="256.52">
            <text:p>256,52 €</text:p>
          </table:table-cell>
          <table:table-cell table:style-name="ce29" table:formula="of:=[.O133]+[.P133]" office:value-type="float" office:value="1795.62">
            <text:p>1.795,62 €</text:p>
          </table:table-cell>
          <table:table-cell table:style-name="ce29" table:formula="of:=[.Q133]+[.N133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133]+[.R133]+[.S133]" office:value-type="float" office:value="18886.91">
            <text:p>18.886,91 €</text:p>
          </table:table-cell>
          <table:table-cell table:style-name="ce29" table:formula="of:=([.U133]+[.T133])*0.319" office:value-type="float" office:value="6626.23">
            <text:p>6.626,23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9">
            <text:p>9</text:p>
          </table:table-cell>
          <table:table-cell table:style-name="ce9" office:value-type="string">
            <text:p>PL25002</text:p>
          </table:table-cell>
          <table:table-cell table:style-name="ce66" office:value-type="string">
            <text:p>Conserje </text:p>
          </table:table-cell>
          <table:table-cell table:style-name="ce18"/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0">
            <text:p>0</text:p>
          </table:table-cell>
          <table:table-cell table:style-name="ce23" table:formula="of:=ROUND(15.84*1.025; 2)*12*0+ ROUND(15.84*1.025; 2)*0" office:value-type="currency" office:currency="EUR" office:value="0">
            <text:p>0,00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0+ ROUND(15.84*1.025; 2)*0" office:value-type="currency" office:currency="EUR" office:value="0">
            <text:p>0,00 €</text:p>
          </table:table-cell>
          <table:table-cell table:style-name="ce29" table:formula="of:=SUM([.F134]+[.H134]+[.I134]+[.J134])" office:value-type="float" office:value="9232.16">
            <text:p>9.232,16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34]/12*2" office:value-type="float" office:value="733.52">
            <text:p>733,52 €</text:p>
          </table:table-cell>
          <table:table-cell table:style-name="ce23" table:formula="of:=[.L134]+[.M134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134]/12)*2" office:value-type="float" office:value="256.52">
            <text:p>256,52 €</text:p>
          </table:table-cell>
          <table:table-cell table:style-name="ce29" table:formula="of:=[.O134]+[.P134]" office:value-type="float" office:value="1795.62">
            <text:p>1.795,62 €</text:p>
          </table:table-cell>
          <table:table-cell table:style-name="ce29" table:formula="of:=[.Q134]+[.N134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134]+[.R134]+[.S134]" office:value-type="float" office:value="17376.59">
            <text:p>17.376,59 €</text:p>
          </table:table-cell>
          <table:table-cell table:style-name="ce29" table:formula="of:=([.T134]+[.U134])*0.352" office:value-type="float" office:value="6780.07">
            <text:p>6.780,07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10">
            <text:p>10</text:p>
          </table:table-cell>
          <table:table-cell table:style-name="ce9" office:value-type="string">
            <text:p>PL25003</text:p>
          </table:table-cell>
          <table:table-cell table:style-name="ce66" office:value-type="string">
            <text:p>Conserje</text:p>
          </table:table-cell>
          <table:table-cell table:style-name="ce18" office:value-type="string">
            <text:p>VACANTE – ALTRM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1*2</text:p>
          </table:table-cell>
          <table:table-cell table:style-name="ce23" table:formula="of:=ROUND(15.84*1.025; 2)*12*1+ ROUND(15.84*1.025; 2)*4" office:value-type="currency" office:currency="EUR" office:value="259.84">
            <text:p>259,84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1+ ROUND(15.84*1.025; 2)*1" office:value-type="currency" office:currency="EUR" office:value="48.72">
            <text:p>48,72 €</text:p>
          </table:table-cell>
          <table:table-cell table:style-name="ce29" table:formula="of:=SUM([.F135]+[.H135]+[.I135]+[.J135])" office:value-type="float" office:value="9540.72">
            <text:p>9.540,72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35]/12*2" office:value-type="float" office:value="733.52">
            <text:p>733,52 €</text:p>
          </table:table-cell>
          <table:table-cell table:style-name="ce23" table:formula="of:=[.L135]+[.M135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135]/12)*2" office:value-type="float" office:value="256.52">
            <text:p>256,52 €</text:p>
          </table:table-cell>
          <table:table-cell table:style-name="ce29" table:formula="of:=[.O135]+[.P135]" office:value-type="float" office:value="1795.62">
            <text:p>1.795,62 €</text:p>
          </table:table-cell>
          <table:table-cell table:style-name="ce29" table:formula="of:=[.Q135]+[.N135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135]+[.R135]+[.S135]" office:value-type="float" office:value="17685.15">
            <text:p>17.685,15 €</text:p>
          </table:table-cell>
          <table:table-cell table:style-name="ce29" table:formula="of:=([.U135]+[.T135])*0.331" office:value-type="float" office:value="6477.71">
            <text:p>6.477,71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1">
            <text:p>11</text:p>
          </table:table-cell>
          <table:table-cell table:style-name="ce9" office:value-type="string">
            <text:p>PL25020</text:p>
          </table:table-cell>
          <table:table-cell table:style-name="ce64" office:value-type="string">
            <text:p>Conserje</text:p>
          </table:table-cell>
          <table:table-cell table:style-name="ce3" office:value-type="string">
            <text:p>VACANTE – SAMOC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1*2</text:p>
          </table:table-cell>
          <table:table-cell table:style-name="ce23" table:formula="of:=ROUND(15.84*1.025; 2)*12*1+ ROUND(15.84*1.025; 2)*4" office:value-type="currency" office:currency="EUR" office:value="259.84">
            <text:p>259,84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1+ ROUND(15.84*1.025; 2)*1" office:value-type="currency" office:currency="EUR" office:value="48.72">
            <text:p>48,72 €</text:p>
          </table:table-cell>
          <table:table-cell table:style-name="ce29" table:formula="of:=SUM([.F136]+[.H136]+[.I136]+[.J136])" office:value-type="float" office:value="9540.72">
            <text:p>9.540,72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36]/12*2" office:value-type="float" office:value="733.52">
            <text:p>733,52 €</text:p>
          </table:table-cell>
          <table:table-cell table:style-name="ce23" table:formula="of:=[.L136]+[.M136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136]/12)*2" office:value-type="float" office:value="256.52">
            <text:p>256,52 €</text:p>
          </table:table-cell>
          <table:table-cell table:style-name="ce29" table:formula="of:=[.O136]+[.P136]" office:value-type="float" office:value="1795.62">
            <text:p>1.795,62 €</text:p>
          </table:table-cell>
          <table:table-cell table:style-name="ce29" table:formula="of:=[.Q136]+[.N136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136]+[.R136]+[.S136]" office:value-type="float" office:value="17685.15">
            <text:p>17.685,15 €</text:p>
          </table:table-cell>
          <table:table-cell table:style-name="ce29" table:formula="of:=([.T136]+[.U136])*0.331" office:value-type="float" office:value="6477.71">
            <text:p>6.477,71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12">
            <text:p>12</text:p>
          </table:table-cell>
          <table:table-cell table:style-name="ce9" office:value-type="string">
            <text:p>PL25004</text:p>
          </table:table-cell>
          <table:table-cell table:style-name="ce66" office:value-type="string">
            <text:p>Limpiadora</text:p>
          </table:table-cell>
          <table:table-cell table:style-name="ce18" office:value-type="string">
            <text:p>GUROE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8*9</text:p>
          </table:table-cell>
          <table:table-cell table:style-name="ce23" table:formula="of:=ROUND(15.84*1.025; 2)*12*8+ ROUND(15.84*1.025; 2)*5" office:value-type="currency" office:currency="EUR" office:value="1640.24">
            <text:p>1.640,24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8+ ROUND(15.84*1.025; 2)*1" office:value-type="currency" office:currency="EUR" office:value="276.08">
            <text:p>276,08 €</text:p>
          </table:table-cell>
          <table:table-cell table:style-name="ce29" table:formula="of:=SUM([.F137]+[.H137]+[.I137]+[.J137])" office:value-type="float" office:value="11148.48">
            <text:p>11.148,48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37]/12*2" office:value-type="float" office:value="733.52">
            <text:p>733,52 €</text:p>
          </table:table-cell>
          <table:table-cell table:style-name="ce23" table:formula="of:=[.L137]+[.M137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137]/12)*2" office:value-type="float" office:value="256.52">
            <text:p>256,52 €</text:p>
          </table:table-cell>
          <table:table-cell table:style-name="ce29" table:formula="of:=[.O137]+[.P137]" office:value-type="float" office:value="1795.62">
            <text:p>1.795,62 €</text:p>
          </table:table-cell>
          <table:table-cell table:style-name="ce29" table:formula="of:=[.Q137]+[.N137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137]+[.R137]+[.S137]" office:value-type="float" office:value="19292.91">
            <text:p>19.292,91 €</text:p>
          </table:table-cell>
          <table:table-cell table:style-name="ce29" table:formula="of:=([.U137]+[.T137])*0.34" office:value-type="float" office:value="7200.48">
            <text:p>7.200,48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13">
            <text:p>13</text:p>
          </table:table-cell>
          <table:table-cell table:style-name="ce9" office:value-type="string">
            <text:p>PL25005</text:p>
          </table:table-cell>
          <table:table-cell table:style-name="ce66" office:value-type="string">
            <text:p>Limpiadora</text:p>
          </table:table-cell>
          <table:table-cell table:style-name="ce18" office:value-type="string">
            <text:p>OJVAP – SUCAM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10">
            <text:p>10</text:p>
          </table:table-cell>
          <table:table-cell table:style-name="ce23" table:formula="of:=ROUND(15.84*1.025; 2)*12*10+ ROUND(15.84*1.025; 2)*0" office:value-type="currency" office:currency="EUR" office:value="1948.8">
            <text:p>1.948,80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10+ ROUND(15.84*1.025; 2)*0" office:value-type="currency" office:currency="EUR" office:value="324.8">
            <text:p>324,80 €</text:p>
          </table:table-cell>
          <table:table-cell table:style-name="ce29" table:formula="of:=SUM([.F138]+[.H138]+[.I138]+[.J138])" office:value-type="float" office:value="11505.76">
            <text:p>11.505,76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38]/12*2" office:value-type="float" office:value="733.52">
            <text:p>733,52 €</text:p>
          </table:table-cell>
          <table:table-cell table:style-name="ce23" table:formula="of:=[.L138]+[.M138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138]/12)*2" office:value-type="float" office:value="256.52">
            <text:p>256,52 €</text:p>
          </table:table-cell>
          <table:table-cell table:style-name="ce29" table:formula="of:=[.O138]+[.P138]" office:value-type="float" office:value="1795.62">
            <text:p>1.795,62 €</text:p>
          </table:table-cell>
          <table:table-cell table:style-name="ce29" table:formula="of:=[.Q138]+[.N138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138]+[.R138]+[.S138]" office:value-type="float" office:value="19650.19">
            <text:p>19.650,19 €</text:p>
          </table:table-cell>
          <table:table-cell table:style-name="ce29" table:formula="of:=([.U138]+[.T138])*0.34" office:value-type="float" office:value="7321.96">
            <text:p>7.321,96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14">
            <text:p>14</text:p>
          </table:table-cell>
          <table:table-cell table:style-name="ce9" office:value-type="string">
            <text:p>PL25006</text:p>
          </table:table-cell>
          <table:table-cell table:style-name="ce66" office:value-type="string">
            <text:p>Limpiadora</text:p>
          </table:table-cell>
          <table:table-cell table:style-name="ce18" office:value-type="string">
            <text:p>VACANTE – QUSAM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4">
            <text:p>4</text:p>
          </table:table-cell>
          <table:table-cell table:style-name="ce23" table:formula="of:=ROUND(15.84*1.025; 2)*12*4+ ROUND(15.84*1.025; 2)*0" office:value-type="currency" office:currency="EUR" office:value="779.52">
            <text:p>779,52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4+ ROUND(15.84*1.025; 2)*0" office:value-type="currency" office:currency="EUR" office:value="129.92">
            <text:p>129,92 €</text:p>
          </table:table-cell>
          <table:table-cell table:style-name="ce29" table:formula="of:=SUM([.F139]+[.H139]+[.I139]+[.J139])" office:value-type="float" office:value="10141.6">
            <text:p>10.141,60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39]/12*2" office:value-type="float" office:value="733.52">
            <text:p>733,52 €</text:p>
          </table:table-cell>
          <table:table-cell table:style-name="ce23" table:formula="of:=[.L139]+[.M139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139]/12)*2" office:value-type="float" office:value="256.52">
            <text:p>256,52 €</text:p>
          </table:table-cell>
          <table:table-cell table:style-name="ce29" table:formula="of:=[.O139]+[.P139]" office:value-type="float" office:value="1795.62">
            <text:p>1.795,62 €</text:p>
          </table:table-cell>
          <table:table-cell table:style-name="ce29" table:formula="of:=[.Q139]+[.N139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139]+[.R139]+[.S139]" office:value-type="float" office:value="18286.03">
            <text:p>18.286,03 €</text:p>
          </table:table-cell>
          <table:table-cell table:style-name="ce29" table:formula="of:=([.U139]+[.T139])*0.352" office:value-type="float" office:value="7100.2">
            <text:p>7.100,20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15">
            <text:p>15</text:p>
          </table:table-cell>
          <table:table-cell table:style-name="ce9" office:value-type="string">
            <text:p>PL25007</text:p>
          </table:table-cell>
          <table:table-cell table:style-name="ce66" office:value-type="string">
            <text:p>Limpiadora</text:p>
          </table:table-cell>
          <table:table-cell table:style-name="ce18" office:value-type="string">
            <text:p>VACANTE – CRSAY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2">
            <text:p>2</text:p>
          </table:table-cell>
          <table:table-cell table:style-name="ce23" table:formula="of:=ROUND(15.84*1.025; 2)*12*2+ ROUND(15.84*1.025; 2)*0" office:value-type="currency" office:currency="EUR" office:value="389.76">
            <text:p>389,76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2+ ROUND(15.84*1.025; 2)*0" office:value-type="currency" office:currency="EUR" office:value="64.96">
            <text:p>64,96 €</text:p>
          </table:table-cell>
          <table:table-cell table:style-name="ce29" table:formula="of:=SUM([.F140]+[.H140]+[.I140]+[.J140])" office:value-type="float" office:value="9686.88">
            <text:p>9.686,88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40]/12*2" office:value-type="float" office:value="733.52">
            <text:p>733,52 €</text:p>
          </table:table-cell>
          <table:table-cell table:style-name="ce23" table:formula="of:=[.L140]+[.M140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140]/12)*2" office:value-type="float" office:value="256.52">
            <text:p>256,52 €</text:p>
          </table:table-cell>
          <table:table-cell table:style-name="ce29" table:formula="of:=[.O140]+[.P140]" office:value-type="float" office:value="1795.62">
            <text:p>1.795,62 €</text:p>
          </table:table-cell>
          <table:table-cell table:style-name="ce29" table:formula="of:=[.Q140]+[.N140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140]+[.R140]+[.S140]" office:value-type="float" office:value="17831.31">
            <text:p>17.831,31 €</text:p>
          </table:table-cell>
          <table:table-cell table:style-name="ce29" table:formula="of:=([.U140]+[.T140])*0.352" office:value-type="float" office:value="6940.13">
            <text:p>6.940,13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16">
            <text:p>16</text:p>
          </table:table-cell>
          <table:table-cell table:style-name="ce9" office:value-type="string">
            <text:p>PL25008</text:p>
          </table:table-cell>
          <table:table-cell table:style-name="ce66" office:value-type="string">
            <text:p>Limpiadora </text:p>
          </table:table-cell>
          <table:table-cell table:style-name="ce18" office:value-type="string">
            <text:p>VACANTE – MEPEJ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1*2</text:p>
          </table:table-cell>
          <table:table-cell table:style-name="ce23" table:formula="of:=ROUND(15.84*1.025; 2)*12*1+ ROUND(15.84*1.025; 2)*5" office:value-type="currency" office:currency="EUR" office:value="276.08">
            <text:p>276,08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1+ ROUND(15.84*1.025; 2)*1" office:value-type="currency" office:currency="EUR" office:value="48.72">
            <text:p>48,72 €</text:p>
          </table:table-cell>
          <table:table-cell table:style-name="ce29" table:formula="of:=SUM([.F141]+[.H141]+[.I141]+[.J141])" office:value-type="float" office:value="9556.96">
            <text:p>9.556,96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41]/12*2" office:value-type="float" office:value="733.52">
            <text:p>733,52 €</text:p>
          </table:table-cell>
          <table:table-cell table:style-name="ce23" table:formula="of:=[.L141]+[.M141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141]/12)*2" office:value-type="float" office:value="256.52">
            <text:p>256,52 €</text:p>
          </table:table-cell>
          <table:table-cell table:style-name="ce29" table:formula="of:=[.O141]+[.P141]" office:value-type="float" office:value="1795.62">
            <text:p>1.795,62 €</text:p>
          </table:table-cell>
          <table:table-cell table:style-name="ce29" table:formula="of:=[.Q141]+[.N141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141]+[.R141]+[.S141]" office:value-type="float" office:value="17701.39">
            <text:p>17.701,39 €</text:p>
          </table:table-cell>
          <table:table-cell table:style-name="ce29" table:formula="of:=([.U141]+[.T141])*0.352" office:value-type="float" office:value="6894.4">
            <text:p>6.894,40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4">
          <table:table-cell table:style-name="ce61" office:value-type="float" office:value="17">
            <text:p>17</text:p>
          </table:table-cell>
          <table:table-cell table:style-name="ce9" office:value-type="string">
            <text:p>PL25009</text:p>
          </table:table-cell>
          <table:table-cell table:style-name="ce66" office:value-type="string">
            <text:p>Limpiadora </text:p>
          </table:table-cell>
          <table:table-cell table:style-name="ce18" office:value-type="string">
            <text:p>VACANTE – TRSIN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3*4</text:p>
          </table:table-cell>
          <table:table-cell table:style-name="ce23" table:formula="of:=ROUND(15.84*1.025; 2)*12*3+ ROUND(15.84*1.025; 2)*7" office:value-type="currency" office:currency="EUR" office:value="698.32">
            <text:p>698,32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4+ ROUND(15.84*1.025; 2)*0" office:value-type="currency" office:currency="EUR" office:value="129.92">
            <text:p>129,92 €</text:p>
          </table:table-cell>
          <table:table-cell table:style-name="ce29" table:formula="of:=SUM([.F142]+[.H142]+[.I142]+[.J142])" office:value-type="float" office:value="10060.4">
            <text:p>10.060,40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42]/12*2" office:value-type="float" office:value="733.52">
            <text:p>733,52 €</text:p>
          </table:table-cell>
          <table:table-cell table:style-name="ce23" table:formula="of:=[.L142]+[.M142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142]/12)*2" office:value-type="float" office:value="256.52">
            <text:p>256,52 €</text:p>
          </table:table-cell>
          <table:table-cell table:style-name="ce29" table:formula="of:=[.O142]+[.P142]" office:value-type="float" office:value="1795.62">
            <text:p>1.795,62 €</text:p>
          </table:table-cell>
          <table:table-cell table:style-name="ce29" table:formula="of:=[.Q142]+[.N142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142]+[.R142]+[.S142]" office:value-type="float" office:value="18204.83">
            <text:p>18.204,83 €</text:p>
          </table:table-cell>
          <table:table-cell table:style-name="ce29" table:formula="of:=([.U142]+[.T142])*0.352" office:value-type="float" office:value="7071.61">
            <text:p>7.071,61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8">
            <text:p>18</text:p>
          </table:table-cell>
          <table:table-cell table:style-name="ce9" office:value-type="string">
            <text:p>PL25010</text:p>
          </table:table-cell>
          <table:table-cell table:style-name="ce64" office:value-type="string">
            <text:p>Oficial 2ª Mecánico</text:p>
          </table:table-cell>
          <table:table-cell table:style-name="ce3" office:value-type="string">
            <text:p>TRALE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string">
            <text:p>10*11</text:p>
          </table:table-cell>
          <table:table-cell table:style-name="ce23" table:formula="of:=ROUND(15.84*1.025; 2)*12*10+ ROUND(15.84*1.025; 2)*3" office:value-type="currency" office:currency="EUR" office:value="1997.52">
            <text:p>1.997,52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10+ ROUND(15.84*1.025; 2)*1" office:value-type="currency" office:currency="EUR" office:value="341.04">
            <text:p>341,04 €</text:p>
          </table:table-cell>
          <table:table-cell table:style-name="ce29" table:formula="of:=SUM([.F143]+[.H143]+[.I143]+[.J143])" office:value-type="float" office:value="11570.72">
            <text:p>11.570,72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43]/12*2" office:value-type="float" office:value="733.52">
            <text:p>733,52 €</text:p>
          </table:table-cell>
          <table:table-cell table:style-name="ce23" table:formula="of:=[.L143]+[.M143]" office:value-type="currency" office:currency="EUR" office:value="5134.64">
            <text:p>5.134,64 €</text:p>
          </table:table-cell>
          <table:table-cell table:style-name="ce29" table:formula="of:=13160.19*1.025" office:value-type="float" office:value="13489.19">
            <text:p>13.489,19 €</text:p>
          </table:table-cell>
          <table:table-cell table:style-name="ce29" table:formula="of:=([.O143]/12)*2" office:value-type="float" office:value="2248.2">
            <text:p>2.248,20 €</text:p>
          </table:table-cell>
          <table:table-cell table:style-name="ce29" table:formula="of:=[.O143]+[.P143]" office:value-type="float" office:value="15737.39">
            <text:p>15.737,39 €</text:p>
          </table:table-cell>
          <table:table-cell table:style-name="ce29" table:formula="of:=[.Q143]+[.N143]" office:value-type="float" office:value="20872.03">
            <text:p>20.872,03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143]+[.R143]+[.S143]" office:value-type="float" office:value="33656.92">
            <text:p>33.656,92 €</text:p>
          </table:table-cell>
          <table:table-cell table:style-name="ce29" table:formula="of:=([.T143]+[.U143])*0.371" office:value-type="float" office:value="13186.04">
            <text:p>13.186,04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style-name="ce61" office:value-type="float" office:value="19">
            <text:p>19</text:p>
          </table:table-cell>
          <table:table-cell table:style-name="ce9" office:value-type="string">
            <text:p>PL25011</text:p>
          </table:table-cell>
          <table:table-cell table:style-name="ce64" office:value-type="string">
            <text:p>Oficial 2ª Mecánico</text:p>
          </table:table-cell>
          <table:table-cell table:style-name="ce3" office:value-type="string">
            <text:p>VACANTE – LLFAJ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3" office:value-type="float" office:value="2">
            <text:p>2</text:p>
          </table:table-cell>
          <table:table-cell table:style-name="ce23" table:formula="of:=ROUND(15.84*1.025; 2)*12*2+ ROUND(15.84*1.025; 2)*0" office:value-type="currency" office:currency="EUR" office:value="389.76">
            <text:p>389,76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2+ ROUND(15.84*1.025; 2)*0" office:value-type="currency" office:currency="EUR" office:value="64.96">
            <text:p>64,96 €</text:p>
          </table:table-cell>
          <table:table-cell table:style-name="ce29" table:formula="of:=SUM([.F144]+[.H144]+[.I144]+[.J144])" office:value-type="float" office:value="9686.88">
            <text:p>9.686,88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44]/12*2" office:value-type="float" office:value="733.52">
            <text:p>733,52 €</text:p>
          </table:table-cell>
          <table:table-cell table:style-name="ce23" table:formula="of:=[.L144]+[.M144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144]/12)*2" office:value-type="float" office:value="256.52">
            <text:p>256,52 €</text:p>
          </table:table-cell>
          <table:table-cell table:style-name="ce29" table:formula="of:=[.O144]+[.P144]" office:value-type="float" office:value="1795.62">
            <text:p>1.795,62 €</text:p>
          </table:table-cell>
          <table:table-cell table:style-name="ce29" table:formula="of:=[.Q144]+[.N144]" office:value-type="float" office:value="6930.26">
            <text:p>6.930,26 €</text:p>
          </table:table-cell>
          <table:table-cell table:style-name="ce29" table:formula="of:=1184.56*1.025" office:value-type="float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[.K144]+[.R144]+[.S144]" office:value-type="float" office:value="17831.31">
            <text:p>17.831,31 €</text:p>
          </table:table-cell>
          <table:table-cell table:style-name="ce29" table:formula="of:=([.T144]+[.U144])*0.383" office:value-type="float" office:value="7551.34">
            <text:p>7.551,34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number-columns-repeated="2"/>
          <table:table-cell table:style-name="ce67" table:number-columns-repeated="2"/>
          <table:table-cell table:number-columns-repeated="15"/>
          <table:table-cell table:style-name="ce8"/>
          <table:table-cell table:number-columns-repeated="979"/>
          <table:table-cell table:style-name="ce8"/>
          <table:table-cell table:number-columns-repeated="23"/>
        </table:table-row>
        <table:table-row table:style-name="ro5">
          <table:table-cell table:number-columns-repeated="1023"/>
        </table:table-row>
        <table:table-row table:style-name="ro6">
          <table:table-cell table:style-name="ce1" office:value-type="string" table:number-columns-spanned="22" table:number-rows-spanned="1">
            <text:p>PROGRAMA: GESTIÓN DEL PATRIMONIO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/>
          <table:table-cell/>
          <table:table-cell table:style-name="ce54" table:number-columns-repeated="984"/>
          <table:table-cell table:style-name="ce40" table:number-columns-repeated="10"/>
          <table:table-cell table:number-columns-repeated="5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2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2" office:value-type="string">
            <text:p>IMPORTE TRIENIOS</text:p>
          </table:table-cell>
          <table:table-cell table:style-name="ce2" office:value-type="string">
            <text:p>PAGA EXTRA JUNIO/DICIEMBRE</text:p>
          </table:table-cell>
          <table:table-cell table:style-name="ce2" office:value-type="string">
            <text:p>TRIENIO PAGA EXTRA JUNIO/DICIEMBRE</text:p>
          </table:table-cell>
          <table:table-cell table:style-name="ce2" office:value-type="string">
            <text:p>TOTAL RETRIBUCIONES BÁSICAS</text:p>
          </table:table-cell>
          <table:table-cell table:style-name="ce2" office:value-type="string">
            <text:p>COMP. DESTINO</text:p>
          </table:table-cell>
          <table:table-cell table:style-name="ce2" office:value-type="string">
            <text:p>COMP. DESTINO JUNIO/DICIEMBRE</text:p>
          </table:table-cell>
          <table:table-cell table:style-name="ce2" office:value-type="string">
            <text:p>TOTAL COMP. DESTINO</text:p>
          </table:table-cell>
          <table:table-cell table:style-name="ce2" office:value-type="string">
            <text:p>COMP. ESPECÍFICO</text:p>
          </table:table-cell>
          <table:table-cell table:style-name="ce2" office:value-type="string">
            <text:p>COMP. ESPECÍFICO JUNIO/DICIEMBRE</text:p>
          </table:table-cell>
          <table:table-cell table:style-name="ce2" office:value-type="string">
            <text:p>TOTAL COMP. ESPECÍFICO</text:p>
          </table:table-cell>
          <table:table-cell table:style-name="ce2" office:value-type="string">
            <text:p>TOTAL RETRIBUCIONES COMPLEMENTARIAS</text:p>
          </table:table-cell>
          <table:table-cell table:style-name="ce2" office:value-type="string">
            <text:p>RESIDENCIA</text:p>
          </table:table-cell>
          <table:table-cell table:style-name="ce2" office:value-type="string">
            <text:p>PRODUCTIVIDAD CONVENIO</text:p>
          </table:table-cell>
          <table:table-cell table:style-name="ce2" office:value-type="string">
            <text:p>TOTAL RETRIBUCIONES</text:p>
          </table:table-cell>
          <table:table-cell table:style-name="ce2" office:value-type="string">
            <text:p>SEGURIDAD SOCIAL</text:p>
          </table:table-cell>
          <table:table-cell table:number-columns-repeated="978"/>
          <table:table-cell table:style-name="ce5" table:number-columns-repeated="8"/>
          <table:table-cell table:number-columns-repeated="15"/>
        </table:table-row>
        <table:table-row table:style-name="ro5">
          <table:table-cell table:style-name="ce61" office:value-type="float" office:value="1">
            <text:p>1</text:p>
          </table:table-cell>
          <table:table-cell table:style-name="ce9" office:value-type="string">
            <text:p>PL24044</text:p>
          </table:table-cell>
          <table:table-cell table:style-name="ce64" office:value-type="string">
            <text:p>Aux. Administrativo</text:p>
          </table:table-cell>
          <table:table-cell table:style-name="ce3" office:value-type="string">
            <text:p>SURAF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3" office:value-type="string">
            <text:p>8*9</text:p>
          </table:table-cell>
          <table:table-cell table:style-name="ce23" table:formula="of:=ROUND(21.04*1.025; 2)*12*8+ ROUND(21.04*1.025; 2)*10" office:value-type="currency" office:currency="EUR" office:value="2286.42">
            <text:p>2.286,42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9+ ROUND(20.82*1.025; 2)*0" office:value-type="currency" office:currency="EUR" office:value="384.12">
            <text:p>384,12 €</text:p>
          </table:table-cell>
          <table:table-cell table:style-name="ce29" table:formula="of:=SUM([.F149]+[.H149]+[.I149]+[.J149])" office:value-type="float" office:value="12744.26">
            <text:p>12.744,2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49]/12*2" office:value-type="float" office:value="949.38">
            <text:p>949,38 €</text:p>
          </table:table-cell>
          <table:table-cell table:style-name="ce23" table:formula="of:=[.L149]+[.M149]" office:value-type="currency" office:currency="EUR" office:value="6645.66">
            <text:p>6.645,66 €</text:p>
          </table:table-cell>
          <table:table-cell table:style-name="ce29" table:formula="of:=6484.81*1.025" office:value-type="float" office:value="6646.93">
            <text:p>6.646,93 €</text:p>
          </table:table-cell>
          <table:table-cell table:style-name="ce29" table:formula="of:=([.O149]/12)*2" office:value-type="float" office:value="1107.82">
            <text:p>1.107,82 €</text:p>
          </table:table-cell>
          <table:table-cell table:style-name="ce29" table:formula="of:=[.O149]+[.P149]" office:value-type="float" office:value="7754.75">
            <text:p>7.754,75 €</text:p>
          </table:table-cell>
          <table:table-cell table:style-name="ce29" table:formula="of:=[.Q149]+[.N149]" office:value-type="float" office:value="14400.41">
            <text:p>14.400,41 €</text:p>
          </table:table-cell>
          <table:table-cell table:style-name="ce29" table:formula="of:=1341*1.025" office:value-type="float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49]+[.R149]+[.S149]" office:value-type="float" office:value="28519.2">
            <text:p>28.519,20 €</text:p>
          </table:table-cell>
          <table:table-cell table:style-name="ce29" table:formula="of:=([.T149]+[.U149])*0.319" office:value-type="float" office:value="9674.61">
            <text:p>9.674,61 €</text:p>
          </table:table-cell>
          <table:table-cell table:number-columns-repeated="977"/>
          <table:table-cell table:style-name="ce8"/>
          <table:table-cell table:number-columns-repeated="23"/>
        </table:table-row>
        <table:table-row table:style-name="ro5">
          <table:table-cell table:number-columns-repeated="2"/>
          <table:table-cell table:style-name="ce68"/>
          <table:table-cell table:style-name="ce7" table:number-columns-repeated="2"/>
          <table:table-cell table:style-name="ce38"/>
          <table:table-cell table:style-name="ce7"/>
          <table:table-cell table:style-name="ce38" table:number-columns-repeated="15"/>
          <table:table-cell table:number-columns-repeated="977"/>
          <table:table-cell table:style-name="ce8"/>
          <table:table-cell table:number-columns-repeated="23"/>
        </table:table-row>
        <table:table-row table:style-name="ro5" table:number-rows-repeated="1048425">
          <table:table-cell table:number-columns-repeated="1023"/>
        </table:table-row>
        <table:table-row table:style-name="ro5">
          <table:table-cell table:number-columns-repeated="1023"/>
        </table:table-row>
        <table:named-expressions>
          <table:named-range table:name="Print_Area" table:base-cell-address="$FUNCIONARIOS.$A$1" table:cell-range-address="FUNCIONARIOS.$A$1:FUNCIONARIOS.$U$261"/>
        </table:named-expressions>
      </table:table>
      <table:table table:name="LABORALES INDEFINIDOS" table:style-name="ta3">
        <office:forms form:automatic-focus="false" form:apply-design-mode="false"/>
        <table:table-column table:style-name="co51" table:default-cell-style-name="ce5"/>
        <table:table-column table:style-name="co30" table:default-cell-style-name="ce5"/>
        <table:table-column table:style-name="co52" table:default-cell-style-name="ce12"/>
        <table:table-column table:style-name="co53" table:default-cell-style-name="ce5"/>
        <table:table-column table:style-name="co50" table:default-cell-style-name="ce5"/>
        <table:table-column table:style-name="co54" table:default-cell-style-name="ce27"/>
        <table:table-column table:style-name="co55" table:default-cell-style-name="ce87"/>
        <table:table-column table:style-name="co55" table:default-cell-style-name="ce27"/>
        <table:table-column table:style-name="co56" table:default-cell-style-name="ce90"/>
        <table:table-column table:style-name="co40" table:default-cell-style-name="ce90"/>
        <table:table-column table:style-name="co18" table:default-cell-style-name="ce27"/>
        <table:table-column table:style-name="co39" table:default-cell-style-name="ce27"/>
        <table:table-column table:style-name="co57" table:default-cell-style-name="ce27"/>
        <table:table-column table:style-name="co58" table:default-cell-style-name="ce27"/>
        <table:table-column table:style-name="co59" table:default-cell-style-name="ce27"/>
        <table:table-column table:style-name="co37" table:default-cell-style-name="ce27"/>
        <table:table-column table:style-name="co60" table:default-cell-style-name="ce27"/>
        <table:table-column table:style-name="co61" table:default-cell-style-name="ce27"/>
        <table:table-column table:style-name="co39" table:default-cell-style-name="ce24"/>
        <table:table-column table:style-name="co18" table:default-cell-style-name="ce27"/>
        <table:table-column table:style-name="co62" table:default-cell-style-name="ce27"/>
        <table:table-column table:style-name="co63" table:default-cell-style-name="ce27"/>
        <table:table-column table:style-name="co64" table:default-cell-style-name="ce27"/>
        <table:table-column table:style-name="co65" table:default-cell-style-name="ce24"/>
        <table:table-column table:style-name="co66" table:default-cell-style-name="ce5"/>
        <table:table-column table:style-name="co67" table:default-cell-style-name="ce5"/>
        <table:table-column table:style-name="co68" table:default-cell-style-name="ce5"/>
        <table:table-column table:style-name="co26" table:default-cell-style-name="ce5"/>
        <table:table-column table:style-name="co27" table:number-columns-repeated="222" table:default-cell-style-name="ce5"/>
        <table:table-column table:style-name="co28" table:number-columns-repeated="767" table:default-cell-style-name="ce5"/>
        <table:table-column table:style-name="co49" table:default-cell-style-name="ce5"/>
        <table:table-column table:style-name="co69" table:number-columns-repeated="6" table:default-cell-style-name="ce8"/>
        <table:table-row table:style-name="ro1">
          <table:table-cell table:style-name="ce1" office:value-type="string" table:number-columns-spanned="22" table:number-rows-spanned="1">
            <text:p>PROGRAMA: SEGURIDAD Y ORDEN PÚBLICO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40" table:number-columns-repeated="2"/>
          <table:table-cell table:style-name="ce43"/>
          <table:table-cell table:style-name="ce51"/>
          <table:table-cell table:style-name="ce54"/>
          <table:table-cell table:style-name="ce58"/>
          <table:table-cell table:style-name="ce54" table:number-columns-repeated="986"/>
          <table:table-cell table:style-name="ce40" table:number-columns-repeated="9"/>
          <table:table-cell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83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74" office:value-type="string">
            <text:p>IMPORTE TRIENIOS</text:p>
          </table:table-cell>
          <table:table-cell table:style-name="ce74" office:value-type="string">
            <text:p>PAGA EXTRA JUNIO/DICIEMBRE</text:p>
          </table:table-cell>
          <table:table-cell table:style-name="ce74" office:value-type="string">
            <text:p>TRIENIO PAGA EXTRA JUNIO/DICIEMBRE</text:p>
          </table:table-cell>
          <table:table-cell table:style-name="ce74" office:value-type="string">
            <text:p>TOTAL RETRIBUCIONES BÁSICAS</text:p>
          </table:table-cell>
          <table:table-cell table:style-name="ce74" office:value-type="string">
            <text:p>COMP. DESTINO</text:p>
          </table:table-cell>
          <table:table-cell table:style-name="ce74" office:value-type="string">
            <text:p>COMP. DESTINO JUNIO/DICIEMBRE</text:p>
          </table:table-cell>
          <table:table-cell table:style-name="ce74" office:value-type="string">
            <text:p>TOTAL COMP. DESTINO</text:p>
          </table:table-cell>
          <table:table-cell table:style-name="ce74" office:value-type="string">
            <text:p>COMP. ESPECÍFICO</text:p>
          </table:table-cell>
          <table:table-cell table:style-name="ce74" office:value-type="string">
            <text:p>COMP. ESPECÍFICO JUNIO/DICIEMBRE</text:p>
          </table:table-cell>
          <table:table-cell table:style-name="ce74" office:value-type="string">
            <text:p>TOTAL COMP. ESPECÍFICO</text:p>
          </table:table-cell>
          <table:table-cell table:style-name="ce74" office:value-type="string">
            <text:p>TOTAL RETRIBUCIONES COMPLEMENTARIAS</text:p>
          </table:table-cell>
          <table:table-cell table:style-name="ce74" office:value-type="string">
            <text:p>RESIDENCIA</text:p>
          </table:table-cell>
          <table:table-cell table:style-name="ce74" office:value-type="string">
            <text:p>PRODUCTIVIDAD CONVENIO</text:p>
          </table:table-cell>
          <table:table-cell table:style-name="ce74" office:value-type="string">
            <text:p>TOTAL RETRIBUCIONES</text:p>
          </table:table-cell>
          <table:table-cell table:style-name="ce74" office:value-type="string">
            <text:p>SEGURIDAD SOCIAL</text:p>
          </table:table-cell>
          <table:table-cell table:style-name="ce5"/>
          <table:table-cell table:style-name="ce36"/>
          <table:table-cell table:style-name="ce41"/>
          <table:table-cell table:style-name="ce45"/>
          <table:table-cell table:style-name="ce14"/>
          <table:table-cell table:style-name="ce56"/>
          <table:table-cell table:style-name="ce14" table:number-columns-repeated="986"/>
          <table:table-cell table:style-name="ce36" table:number-columns-repeated="9"/>
          <table:table-cell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L24048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SAMUB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86" office:value-type="float" office:value="7">
            <text:p>7</text:p>
          </table:table-cell>
          <table:table-cell table:style-name="ce23" table:formula="of:=ROUND(21.04*1.025; 2)*12*7+ ROUND(21.04*1.025; 2)*0" office:value-type="currency" office:currency="EUR" office:value="1811.88">
            <text:p>1.811,8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7+ ROUND(20.82*1.025; 2)*0" office:value-type="currency" office:currency="EUR" office:value="298.76">
            <text:p>298,76 €</text:p>
          </table:table-cell>
          <table:table-cell table:style-name="ce29" table:formula="of:=SUM([.F3]+[.H3]+[.I3]+[.J3])" office:value-type="float" office:value="12184.36">
            <text:p>12.184,3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3]/12*2" office:value-type="float" office:value="949.38">
            <text:p>949,38 €</text:p>
          </table:table-cell>
          <table:table-cell table:style-name="ce23" table:formula="of:=[.L3]+[.M3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29" table:formula="of:=([.O3]/12)*2" office:value-type="float" office:value="777.23">
            <text:p>777,23 €</text:p>
          </table:table-cell>
          <table:table-cell table:style-name="ce29" table:formula="of:=[.O3]+[.P3]" office:value-type="float" office:value="5440.63">
            <text:p>5.440,63 €</text:p>
          </table:table-cell>
          <table:table-cell table:style-name="ce29" table:formula="of:=[.N3]+[.Q3]" office:value-type="float" office:value="12086.29">
            <text:p>12.086,29 €</text:p>
          </table:table-cell>
          <table:table-cell table:style-name="ce92" table:formula="of:=1341*1.025" office:value-type="currency" office:currency="EUR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3]+[.R3]+[.S3])" office:value-type="float" office:value="25645.18">
            <text:p>25.645,18 €</text:p>
          </table:table-cell>
          <table:table-cell table:style-name="ce29" table:formula="of:=([.T3]+[.U3])*0.331" office:value-type="float" office:value="9087.24">
            <text:p>9.087,24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style-name="ce63" table:number-columns-repeated="2"/>
          <table:table-cell table:style-name="ce67"/>
          <table:table-cell table:style-name="ce4" table:number-columns-repeated="2"/>
          <table:table-cell/>
          <table:table-cell table:style-name="ce4"/>
          <table:table-cell table:style-name="ce71" table:number-columns-repeated="3"/>
          <table:table-cell table:style-name="ce72"/>
          <table:table-cell/>
          <table:table-cell table:style-name="ce73"/>
          <table:table-cell/>
          <table:table-cell table:style-name="ce71"/>
          <table:table-cell table:number-columns-repeated="7"/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number-columns-repeated="3"/>
          <table:table-cell table:style-name="ce6" table:number-columns-repeated="2"/>
          <table:table-cell table:style-name="ce28"/>
          <table:table-cell table:number-columns-repeated="1018"/>
        </table:table-row>
        <table:table-row table:style-name="ro6">
          <table:table-cell table:style-name="ce1" office:value-type="string" table:number-columns-spanned="22" table:number-rows-spanned="1">
            <text:p>PROGRAMA: URBANISMO: PLANEAMIENTO, GESTIÓN, EJECUCIÓN Y DISCIPLINA URBANÍSTICA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 table:number-columns-repeated="986"/>
          <table:table-cell table:style-name="ce40" table:number-columns-repeated="10"/>
          <table:table-cell table:number-columns-repeated="6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83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74" office:value-type="string">
            <text:p>IMPORTE TRIENIOS</text:p>
          </table:table-cell>
          <table:table-cell table:style-name="ce74" office:value-type="string">
            <text:p>PAGA EXTRA JUNIO/DICIEMBRE</text:p>
          </table:table-cell>
          <table:table-cell table:style-name="ce74" office:value-type="string">
            <text:p>TRIENIO PAGA EXTRA JUNIO/DICIEMBRE</text:p>
          </table:table-cell>
          <table:table-cell table:style-name="ce74" office:value-type="string">
            <text:p>TOTAL RETRIBUCIONES BÁSICAS</text:p>
          </table:table-cell>
          <table:table-cell table:style-name="ce74" office:value-type="string">
            <text:p>COMP. DESTINO</text:p>
          </table:table-cell>
          <table:table-cell table:style-name="ce74" office:value-type="string">
            <text:p>COMP. DESTINO JUNIO/DICIEMBRE</text:p>
          </table:table-cell>
          <table:table-cell table:style-name="ce74" office:value-type="string">
            <text:p>TOTAL COMP. DESTINO</text:p>
          </table:table-cell>
          <table:table-cell table:style-name="ce74" office:value-type="string">
            <text:p>COMP. ESPECÍFICO</text:p>
          </table:table-cell>
          <table:table-cell table:style-name="ce74" office:value-type="string">
            <text:p>COMP. ESPECÍFICO JUNIO/DICIEMBRE</text:p>
          </table:table-cell>
          <table:table-cell table:style-name="ce74" office:value-type="string">
            <text:p>TOTAL COMP. ESPECÍFICO</text:p>
          </table:table-cell>
          <table:table-cell table:style-name="ce74" office:value-type="string">
            <text:p>TOTAL RETRIBUCIONES COMPLEMENTARIAS</text:p>
          </table:table-cell>
          <table:table-cell table:style-name="ce74" office:value-type="string">
            <text:p>RESIDENCIA</text:p>
          </table:table-cell>
          <table:table-cell table:style-name="ce74" office:value-type="string">
            <text:p>PRODUCTIVIDAD CONVENIO</text:p>
          </table:table-cell>
          <table:table-cell table:style-name="ce74" office:value-type="string">
            <text:p>TOTAL RETRIBUCIONES</text:p>
          </table:table-cell>
          <table:table-cell table:style-name="ce74" office:value-type="string">
            <text:p>SEGURIDAD SOCIAL</text:p>
          </table:table-cell>
          <table:table-cell table:style-name="ce5" table:number-columns-repeated="2"/>
          <table:table-cell table:number-columns-repeated="984"/>
          <table:table-cell table:style-name="ce8" table:number-columns-repeated="10"/>
          <table:table-cell table:number-columns-repeated="6"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L21006</text:p>
          </table:table-cell>
          <table:table-cell table:style-name="ce10" office:value-type="string">
            <text:p>Arquitecto</text:p>
          </table:table-cell>
          <table:table-cell table:style-name="ce3" office:value-type="string">
            <text:p>RORIP</text:p>
          </table:table-cell>
          <table:table-cell table:style-name="ce3" office:value-type="string">
            <text:p>A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86" office:value-type="float" office:value="7">
            <text:p>7</text:p>
          </table:table-cell>
          <table:table-cell table:style-name="ce23" table:formula="of:=ROUND(50.07*1.025; 2)*12*7+ ROUND(50.07*1.025; 2)*0" office:value-type="currency" office:currency="EUR" office:value="4310.88">
            <text:p>4.310,88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7+ ROUND(30.91*1.025; 2)*0" office:value-type="currency" office:currency="EUR" office:value="443.52">
            <text:p>443,52 €</text:p>
          </table:table-cell>
          <table:table-cell table:style-name="ce29" table:formula="of:=SUM([.F8]+[.H8]+[.I8]+[.J8])" office:value-type="float" office:value="22400.86">
            <text:p>22.400,8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8]/12*2" office:value-type="float" office:value="2329.46">
            <text:p>2.329,46 €</text:p>
          </table:table-cell>
          <table:table-cell table:style-name="ce23" table:formula="of:=[.L8]+[.M8]" office:value-type="currency" office:currency="EUR" office:value="16306.22">
            <text:p>16.306,22 €</text:p>
          </table:table-cell>
          <table:table-cell table:style-name="ce29" table:formula="of:=6221.42*1.025" office:value-type="float" office:value="6376.96">
            <text:p>6.376,96 €</text:p>
          </table:table-cell>
          <table:table-cell table:style-name="ce29" table:formula="of:=([.O8]/12)*2" office:value-type="float" office:value="1062.83">
            <text:p>1.062,83 €</text:p>
          </table:table-cell>
          <table:table-cell table:style-name="ce29" table:formula="of:=[.O8]+[.P8]" office:value-type="float" office:value="7439.79">
            <text:p>7.439,79 €</text:p>
          </table:table-cell>
          <table:table-cell table:style-name="ce29" table:formula="of:=[.N8]+[.Q8]" office:value-type="float" office:value="23746.01">
            <text:p>23.746,01 €</text:p>
          </table:table-cell>
          <table:table-cell table:style-name="ce92" table:formula="of:=2414.62*1.025" office:value-type="currency" office:currency="EUR" office:value="2474.99">
            <text:p>2.474,99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8]+[.R8]+[.S8])" office:value-type="float" office:value="48621.86">
            <text:p>48.621,86 €</text:p>
          </table:table-cell>
          <table:table-cell table:style-name="ce35" table:formula="of:=([.T8]+[.U8])*0.3325" office:value-type="float" office:value="16768.17">
            <text:p>16.768,17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9" office:value-type="string">
            <text:p>PL21007</text:p>
          </table:table-cell>
          <table:table-cell table:style-name="ce11" office:value-type="string">
            <text:p>Ingeniero Superior Indus.</text:p>
          </table:table-cell>
          <table:table-cell table:style-name="ce3" office:value-type="string">
            <text:p><text:s text:c="2"/>ROBUV</text:p>
          </table:table-cell>
          <table:table-cell table:style-name="ce3" office:value-type="string">
            <text:p>A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86" office:value-type="string">
            <text:p>6*7</text:p>
          </table:table-cell>
          <table:table-cell table:style-name="ce23" table:formula="of:=ROUND(50.07*1.025; 2)*12*6+ ROUND(50.07*1.025; 2)*3" office:value-type="currency" office:currency="EUR" office:value="3849">
            <text:p>3.849,00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6+ ROUND(30.91*1.025; 2)*1" office:value-type="currency" office:currency="EUR" office:value="411.84">
            <text:p>411,84 €</text:p>
          </table:table-cell>
          <table:table-cell table:style-name="ce29" table:formula="of:=SUM([.F9]+[.H9]+[.I9]+[.J9])" office:value-type="float" office:value="21907.3">
            <text:p>21.907,30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9]/12*2" office:value-type="float" office:value="2329.46">
            <text:p>2.329,46 €</text:p>
          </table:table-cell>
          <table:table-cell table:style-name="ce23" table:formula="of:=[.L9]+[.M9]" office:value-type="currency" office:currency="EUR" office:value="16306.22">
            <text:p>16.306,22 €</text:p>
          </table:table-cell>
          <table:table-cell table:style-name="ce29" table:formula="of:=6221.42*1.025" office:value-type="float" office:value="6376.96">
            <text:p>6.376,96 €</text:p>
          </table:table-cell>
          <table:table-cell table:style-name="ce29" table:formula="of:=([.O9]/12)*2" office:value-type="float" office:value="1062.83">
            <text:p>1.062,83 €</text:p>
          </table:table-cell>
          <table:table-cell table:style-name="ce29" table:formula="of:=[.O9]+[.P9]" office:value-type="float" office:value="7439.79">
            <text:p>7.439,79 €</text:p>
          </table:table-cell>
          <table:table-cell table:style-name="ce29" table:formula="of:=[.N9]+[.Q9]" office:value-type="float" office:value="23746.01">
            <text:p>23.746,01 €</text:p>
          </table:table-cell>
          <table:table-cell table:style-name="ce92" table:formula="of:=2414.62*1.025" office:value-type="currency" office:currency="EUR" office:value="2474.99">
            <text:p>2.474,99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9]+[.R9]+[.S9])" office:value-type="float" office:value="48128.3">
            <text:p>48.128,30 €</text:p>
          </table:table-cell>
          <table:table-cell table:style-name="ce35" table:formula="of:=([.T9]+[.U9])*0.33325" office:value-type="float" office:value="16641.51">
            <text:p>16.641,51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3">
            <text:p>3</text:p>
          </table:table-cell>
          <table:table-cell table:style-name="ce9" office:value-type="string">
            <text:p>PL22018</text:p>
          </table:table-cell>
          <table:table-cell table:style-name="ce11" office:value-type="string">
            <text:p>Aparejador</text:p>
          </table:table-cell>
          <table:table-cell table:style-name="ce3" office:value-type="string">
            <text:p>DIMAR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float" office:value="7">
            <text:p>7</text:p>
          </table:table-cell>
          <table:table-cell table:style-name="ce23" table:formula="of:=ROUND(40.83*1.025; 2)*12*7+ ROUND(40.83*1.025; 2)*0" office:value-type="currency" office:currency="EUR" office:value="3515.4">
            <text:p>3.515,4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7+ ROUND(29.77*1.025; 2)*0" office:value-type="currency" office:currency="EUR" office:value="427.14">
            <text:p>427,14 €</text:p>
          </table:table-cell>
          <table:table-cell table:style-name="ce29" table:formula="of:=SUM([.F10]+[.H10]+[.I10]+[.J10])" office:value-type="float" office:value="19459.94">
            <text:p>19.459,94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10]/12*2" office:value-type="float" office:value="1678.94">
            <text:p>1.678,94 €</text:p>
          </table:table-cell>
          <table:table-cell table:style-name="ce23" table:formula="of:=[.L10]+[.M10]" office:value-type="currency" office:currency="EUR" office:value="11752.58">
            <text:p>11.752,58 €</text:p>
          </table:table-cell>
          <table:table-cell table:style-name="ce29" table:formula="of:=4898.54*1.025" office:value-type="float" office:value="5021">
            <text:p>5.021,00 €</text:p>
          </table:table-cell>
          <table:table-cell table:style-name="ce29" table:formula="of:=([.O10]/12)*2" office:value-type="float" office:value="836.83">
            <text:p>836,83 €</text:p>
          </table:table-cell>
          <table:table-cell table:style-name="ce29" table:formula="of:=[.O10]+[.P10]" office:value-type="float" office:value="5857.83">
            <text:p>5.857,83 €</text:p>
          </table:table-cell>
          <table:table-cell table:style-name="ce29" table:formula="of:=[.N10]+[.Q10]" office:value-type="float" office:value="17610.41">
            <text:p>17.610,41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10]+[.R10]+[.S10])" office:value-type="float" office:value="39093">
            <text:p>39.093,00 €</text:p>
          </table:table-cell>
          <table:table-cell table:style-name="ce35" table:formula="of:=([.T10]+[.U10])*0.3325" office:value-type="float" office:value="13599.82">
            <text:p>13.599,82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style-name="ce4" table:number-columns-repeated="2"/>
          <table:table-cell table:number-columns-repeated="4"/>
          <table:table-cell table:style-name="ce88"/>
          <table:table-cell/>
          <table:table-cell table:style-name="ce27" table:number-columns-repeated="2"/>
          <table:table-cell table:number-columns-repeated="12"/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number-columns-repeated="3"/>
          <table:table-cell table:style-name="ce6" table:number-columns-repeated="2"/>
          <table:table-cell table:style-name="ce28"/>
          <table:table-cell table:number-columns-repeated="1018"/>
        </table:table-row>
        <table:table-row table:style-name="ro6">
          <table:table-cell table:style-name="ce1" office:value-type="string" table:number-columns-spanned="22" table:number-rows-spanned="1">
            <text:p>PROGRAMA: PAVIMENTACIÓN DE VÍAS PÚBLICAS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 table:number-columns-repeated="986"/>
          <table:table-cell table:style-name="ce40" table:number-columns-repeated="10"/>
          <table:table-cell table:number-columns-repeated="6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83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74" office:value-type="string">
            <text:p>IMPORTE TRIENIOS</text:p>
          </table:table-cell>
          <table:table-cell table:style-name="ce74" office:value-type="string">
            <text:p>PAGA EXTRA JUNIO/DICIEMBRE</text:p>
          </table:table-cell>
          <table:table-cell table:style-name="ce74" office:value-type="string">
            <text:p>TRIENIO PAGA EXTRA JUNIO/DICIEMBRE</text:p>
          </table:table-cell>
          <table:table-cell table:style-name="ce74" office:value-type="string">
            <text:p>TOTAL RETRIBUCIONES BÁSICAS</text:p>
          </table:table-cell>
          <table:table-cell table:style-name="ce74" office:value-type="string">
            <text:p>COMP. DESTINO</text:p>
          </table:table-cell>
          <table:table-cell table:style-name="ce74" office:value-type="string">
            <text:p>COMP. DESTINO JUNIO/DICIEMBRE</text:p>
          </table:table-cell>
          <table:table-cell table:style-name="ce74" office:value-type="string">
            <text:p>TOTAL COMP. DESTINO</text:p>
          </table:table-cell>
          <table:table-cell table:style-name="ce74" office:value-type="string">
            <text:p>COMP. ESPECÍFICO</text:p>
          </table:table-cell>
          <table:table-cell table:style-name="ce74" office:value-type="string">
            <text:p>COMP. ESPECÍFICO JUNIO/DICIEMBRE</text:p>
          </table:table-cell>
          <table:table-cell table:style-name="ce74" office:value-type="string">
            <text:p>TOTAL COMP. ESPECÍFICO</text:p>
          </table:table-cell>
          <table:table-cell table:style-name="ce74" office:value-type="string">
            <text:p>TOTAL RETRIBUCIONES COMPLEMENTARIAS</text:p>
          </table:table-cell>
          <table:table-cell table:style-name="ce74" office:value-type="string">
            <text:p>RESIDENCIA</text:p>
          </table:table-cell>
          <table:table-cell table:style-name="ce74" office:value-type="string">
            <text:p>PRODUCTIVIDAD CONVENIO</text:p>
          </table:table-cell>
          <table:table-cell table:style-name="ce74" office:value-type="string">
            <text:p>TOTAL RETRIBUCIONES</text:p>
          </table:table-cell>
          <table:table-cell table:style-name="ce74" office:value-type="string">
            <text:p>SEGURIDAD SOCIAL</text:p>
          </table:table-cell>
          <table:table-cell table:style-name="ce14" table:number-columns-repeated="985"/>
          <table:table-cell table:style-name="ce36" table:number-columns-repeated="10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L24049</text:p>
          </table:table-cell>
          <table:table-cell table:style-name="ce11" office:value-type="string">
            <text:p>Oficial <text:s/>1ª Mantenim.</text:p>
          </table:table-cell>
          <table:table-cell table:style-name="ce3" office:value-type="string">
            <text:p>SENAI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86" office:value-type="float" office:value="7">
            <text:p>7</text:p>
          </table:table-cell>
          <table:table-cell table:style-name="ce23" table:formula="of:=ROUND(21.04*1.025; 2)*12*7+ ROUND(21.04*1.025; 2)*0" office:value-type="currency" office:currency="EUR" office:value="1811.88">
            <text:p>1.811,8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7+ ROUND(20.82*1.025; 2)*0" office:value-type="currency" office:currency="EUR" office:value="298.76">
            <text:p>298,76 €</text:p>
          </table:table-cell>
          <table:table-cell table:style-name="ce29" table:formula="of:=SUM([.F15]+[.H15]+[.I15]+[.J15])" office:value-type="float" office:value="12184.36">
            <text:p>12.184,3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5]/12*2" office:value-type="float" office:value="949.38">
            <text:p>949,38 €</text:p>
          </table:table-cell>
          <table:table-cell table:style-name="ce23" table:formula="of:=SUM([.L15:.M15])" office:value-type="currency" office:currency="EUR" office:value="6645.66">
            <text:p>6.645,66 €</text:p>
          </table:table-cell>
          <table:table-cell table:style-name="ce29" table:formula="of:=6484.81*1.025" office:value-type="float" office:value="6646.93">
            <text:p>6.646,93 €</text:p>
          </table:table-cell>
          <table:table-cell table:style-name="ce29" table:formula="of:=([.O15]/12)*2" office:value-type="float" office:value="1107.82">
            <text:p>1.107,82 €</text:p>
          </table:table-cell>
          <table:table-cell table:style-name="ce29" table:formula="of:=[.O15]+[.P15]" office:value-type="float" office:value="7754.75">
            <text:p>7.754,75 €</text:p>
          </table:table-cell>
          <table:table-cell table:style-name="ce29" table:formula="of:=[.N15]+[.Q15]" office:value-type="float" office:value="14400.41">
            <text:p>14.400,41 €</text:p>
          </table:table-cell>
          <table:table-cell table:style-name="ce92" table:formula="of:=1341*1.025" office:value-type="currency" office:currency="EUR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15]+[.R15]+[.S15])" office:value-type="float" office:value="27959.3">
            <text:p>27.959,30 €</text:p>
          </table:table-cell>
          <table:table-cell table:style-name="ce35" table:formula="of:=([.T15]+[.U15])*0.383" office:value-type="float" office:value="11401.15">
            <text:p>11.401,15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9" office:value-type="string">
            <text:p>PL25060</text:p>
          </table:table-cell>
          <table:table-cell table:style-name="ce11" office:value-type="string">
            <text:p>Peón</text:p>
          </table:table-cell>
          <table:table-cell table:style-name="ce3" office:value-type="string">
            <text:p>GOMAM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86" office:value-type="float" office:value="6">
            <text:p>6</text:p>
          </table:table-cell>
          <table:table-cell table:style-name="ce23" table:formula="of:=ROUND(15.84*1.025; 2)*12*6+ ROUND(15.84*1.025; 2)*0" office:value-type="currency" office:currency="EUR" office:value="1169.28">
            <text:p>1.169,28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6+ ROUND(15.84*1.025; 2)*0" office:value-type="currency" office:currency="EUR" office:value="194.88">
            <text:p>194,88 €</text:p>
          </table:table-cell>
          <table:table-cell table:style-name="ce29" table:formula="of:=SUM([.F16]+[.H16]+[.I16]+[.J16])" office:value-type="float" office:value="10596.32">
            <text:p>10.596,32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6]/12*2" office:value-type="float" office:value="733.52">
            <text:p>733,52 €</text:p>
          </table:table-cell>
          <table:table-cell table:style-name="ce23" table:formula="of:=SUM([.L16:.M16])" office:value-type="currency" office:currency="EUR" office:value="5134.64">
            <text:p>5.134,64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29" table:formula="of:=([.O16]/12)*2" office:value-type="float" office:value="777.23">
            <text:p>777,23 €</text:p>
          </table:table-cell>
          <table:table-cell table:style-name="ce29" table:formula="of:=[.O16]+[.P16]" office:value-type="float" office:value="5440.63">
            <text:p>5.440,63 €</text:p>
          </table:table-cell>
          <table:table-cell table:style-name="ce29" table:formula="of:=[.N16]+[.Q16]" office:value-type="float" office:value="10575.27">
            <text:p>10.575,27 €</text:p>
          </table:table-cell>
          <table:table-cell table:style-name="ce92" table:formula="of:=1184.56*1.025" office:value-type="currency" office:currency="EUR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SUM([.K16]+[.R16]+[.S16])" office:value-type="float" office:value="22385.76">
            <text:p>22.385,76 €</text:p>
          </table:table-cell>
          <table:table-cell table:style-name="ce29" table:formula="of:=([.T16]+[.U16])*0.383" office:value-type="float" office:value="9295.69">
            <text:p>9.295,69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number-columns-repeated="8"/>
          <table:table-cell table:style-name="ce27" table:number-columns-repeated="2"/>
          <table:table-cell table:number-columns-repeated="12"/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number-columns-repeated="3"/>
          <table:table-cell table:style-name="ce6" table:number-columns-repeated="2"/>
          <table:table-cell table:style-name="ce28"/>
          <table:table-cell table:number-columns-repeated="1018"/>
        </table:table-row>
        <table:table-row table:style-name="ro6">
          <table:table-cell table:style-name="ce1" office:value-type="string" table:number-columns-spanned="26" table:number-rows-spanned="1">
            <text:p>PROGRAMA: ABASTECIMIENTO DOMICILIARIO DE AGUA POTABLE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covered-table-cell table:number-columns-repeated="4" table:style-name="ce54"/>
          <table:table-cell table:style-name="ce54" table:number-columns-repeated="982"/>
          <table:table-cell table:style-name="ce40" table:number-columns-repeated="10"/>
          <table:table-cell table:number-columns-repeated="6"/>
        </table:table-row>
        <table:table-row table:style-name="ro2">
          <table:table-cell table:style-name="ce74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74" office:value-type="string">
            <text:p>PUESTO DE TRABAJO</text:p>
          </table:table-cell>
          <table:table-cell table:style-name="ce74" office:value-type="string">
            <text:p>TITULAR</text:p>
          </table:table-cell>
          <table:table-cell table:style-name="ce74" office:value-type="string">
            <text:p>GRUPO</text:p>
          </table:table-cell>
          <table:table-cell table:style-name="ce74" office:value-type="string">
            <text:p>SUELDO</text:p>
          </table:table-cell>
          <table:table-cell table:style-name="ce74" office:value-type="string">
            <text:p>IMPORTE TRIENIOS</text:p>
          </table:table-cell>
          <table:table-cell table:style-name="ce74" office:value-type="string">
            <text:p>PAGAS EXTRAS </text:p>
          </table:table-cell>
          <table:table-cell table:style-name="ce74" office:value-type="string">
            <text:p>TRIENIO PAGAS EXTRAS </text:p>
          </table:table-cell>
          <table:table-cell table:style-name="ce74" office:value-type="string">
            <text:p>TOTAL RETRIBUCIONES BÁSICAS</text:p>
          </table:table-cell>
          <table:table-cell table:style-name="ce74" office:value-type="string">
            <text:p>RESTOS CONCEPTOS</text:p>
          </table:table-cell>
          <table:table-cell table:style-name="ce74" office:value-type="string">
            <text:p>BOLSA VACACIONES</text:p>
          </table:table-cell>
          <table:table-cell table:style-name="ce74" office:value-type="string">
            <text:p>PAGA OCTUBRE</text:p>
          </table:table-cell>
          <table:table-cell table:style-name="ce74" office:value-type="string">
            <text:p>ASISTENCIA</text:p>
          </table:table-cell>
          <table:table-cell table:style-name="ce74" office:value-type="string">
            <text:p>PLUS ACTIVIDAD</text:p>
          </table:table-cell>
          <table:table-cell table:style-name="ce74" office:value-type="string">
            <text:p>PLUS DISTANCIA</text:p>
          </table:table-cell>
          <table:table-cell table:style-name="ce74" office:value-type="string">
            <text:p>INCENTIVO</text:p>
          </table:table-cell>
          <table:table-cell table:style-name="ce74" office:value-type="string">
            <text:p>TOXICOS</text:p>
          </table:table-cell>
          <table:table-cell table:style-name="ce74" office:value-type="string">
            <text:p>GRAT. VOL. ABSOB.</text:p>
          </table:table-cell>
          <table:table-cell table:style-name="ce74" office:value-type="string">
            <text:p>PLUS DE TRANSPORTE</text:p>
          </table:table-cell>
          <table:table-cell table:style-name="ce74" office:value-type="string">
            <text:p>GRAT. CTDAD. TRABAJO</text:p>
          </table:table-cell>
          <table:table-cell table:style-name="ce74" office:value-type="string">
            <text:p>COMP. SALARIAL</text:p>
          </table:table-cell>
          <table:table-cell table:style-name="ce74" office:value-type="string">
            <text:p>COMP. PERSONAL</text:p>
          </table:table-cell>
          <table:table-cell table:style-name="ce74" office:value-type="string">
            <text:p>TOTAL RETRIBUCIONES COMPLEMENTARIAS</text:p>
          </table:table-cell>
          <table:table-cell table:style-name="ce74" office:value-type="string">
            <text:p>TOTAL RETRIBUCIONES</text:p>
          </table:table-cell>
          <table:table-cell table:style-name="ce74" office:value-type="string">
            <text:p>SEGURIDAD SOCIAL</text:p>
          </table:table-cell>
          <table:table-cell table:style-name="ce14" table:number-columns-repeated="981"/>
          <table:table-cell table:style-name="ce36" table:number-columns-repeated="10"/>
          <table:table-cell table:style-name="ce8"/>
          <table:table-cell table:number-columns-repeated="6"/>
        </table:table-row>
        <table:table-row table:style-name="ro4">
          <table:table-cell table:style-name="ce75" office:value-type="float" office:value="1">
            <text:p>1</text:p>
          </table:table-cell>
          <table:table-cell table:style-name="ce9" office:value-type="string">
            <text:p>PL24056</text:p>
          </table:table-cell>
          <table:table-cell table:style-name="ce77" office:value-type="string">
            <text:p>Capatáz</text:p>
          </table:table-cell>
          <table:table-cell table:style-name="ce75" office:value-type="string">
            <text:p>HEVEV</text:p>
          </table:table-cell>
          <table:table-cell table:style-name="ce75" office:value-type="string">
            <text:p>D</text:p>
          </table:table-cell>
          <table:table-cell table:style-name="ce29" table:formula="of:=741.01*12" office:value-type="float" office:value="8892.12">
            <text:p>8.892,12 €</text:p>
          </table:table-cell>
          <table:table-cell table:style-name="ce29" table:formula="of:=259.35*12" office:value-type="float" office:value="3112.2">
            <text:p>3.112,20 €</text:p>
          </table:table-cell>
          <table:table-cell table:style-name="ce29" table:formula="of:=([.F21])/12*3" office:value-type="float" office:value="2223.03">
            <text:p>2.223,03 €</text:p>
          </table:table-cell>
          <table:table-cell table:style-name="ce29" table:formula="of:=([.G21])/12*3" office:value-type="float" office:value="778.05">
            <text:p>778,05 €</text:p>
          </table:table-cell>
          <table:table-cell table:style-name="ce29" table:formula="of:=[.F21]+[.G21]+[.H21]+[.I21]" office:value-type="float" office:value="15005.4">
            <text:p>15.005,40 €</text:p>
          </table:table-cell>
          <table:table-cell table:style-name="ce29" table:formula="of:=([.N21]+[.O21]+[.P21]+[.Q21]+[.R21]+[.S21]+[.T21]+[.U21]+[.V21]+[.W21])/12*3" office:value-type="float" office:value="5989.02">
            <text:p>5.989,02 €</text:p>
          </table:table-cell>
          <table:table-cell table:style-name="ce29" table:formula="of:=40.29*12" office:value-type="float" office:value="483.48">
            <text:p>483,48 €</text:p>
          </table:table-cell>
          <table:table-cell table:style-name="ce29" table:formula="of:=45.65*12" office:value-type="float" office:value="547.8">
            <text:p>547,80 €</text:p>
          </table:table-cell>
          <table:table-cell table:style-name="ce29" table:formula="of:=182.03*12" office:value-type="float" office:value="2184.36">
            <text:p>2.184,36 €</text:p>
          </table:table-cell>
          <table:table-cell table:style-name="ce29" table:formula="of:=582.11*12" office:value-type="float" office:value="6985.32">
            <text:p>6.985,32 €</text:p>
          </table:table-cell>
          <table:table-cell table:style-name="ce29" table:formula="of:=124.17*12" office:value-type="float" office:value="1490.04">
            <text:p>1.490,04 €</text:p>
          </table:table-cell>
          <table:table-cell table:style-name="ce29" table:formula="of:=406.96*12" office:value-type="float" office:value="4883.52">
            <text:p>4.883,52 €</text:p>
          </table:table-cell>
          <table:table-cell table:style-name="ce29" table:formula="of:=148.22*12" office:value-type="float" office:value="1778.64">
            <text:p>1.778,64 €</text:p>
          </table:table-cell>
          <table:table-cell table:style-name="ce29" table:formula="of:=215*12" office:value-type="float" office:value="2580">
            <text:p>2.580,00 €</text:p>
          </table:table-cell>
          <table:table-cell table:style-name="ce29" table:formula="of:=122.85*12" office:value-type="float" office:value="1474.2">
            <text:p>1.474,20 €</text:p>
          </table:table-cell>
          <table:table-cell table:style-name="ce29"/>
          <table:table-cell table:style-name="ce29" table:formula="of:=215*12" office:value-type="float" office:value="2580">
            <text:p>2.580,00 €</text:p>
          </table:table-cell>
          <table:table-cell table:style-name="ce92"/>
          <table:table-cell table:style-name="ce29" table:formula="of:=SUM([.K21:.W21])" office:value-type="float" office:value="30976.38">
            <text:p>30.976,38 €</text:p>
          </table:table-cell>
          <table:table-cell table:style-name="ce29" table:formula="of:=[.X21]+[.J21]" office:value-type="float" office:value="45981.78">
            <text:p>45.981,78 €</text:p>
          </table:table-cell>
          <table:table-cell table:style-name="ce35" table:formula="of:=[.Y21]*0.371" office:value-type="float" office:value="17059.24">
            <text:p>17.059,24 €</text:p>
          </table:table-cell>
          <table:table-cell table:style-name="ce6" table:number-columns-repeated="995"/>
          <table:table-cell table:number-columns-repeated="3"/>
        </table:table-row>
        <table:table-row table:style-name="ro4">
          <table:table-cell table:style-name="ce75" office:value-type="float" office:value="2">
            <text:p>2</text:p>
          </table:table-cell>
          <table:table-cell table:style-name="ce9" office:value-type="string">
            <text:p>PL25061</text:p>
          </table:table-cell>
          <table:table-cell table:style-name="ce77" office:value-type="string">
            <text:p>Oficial de 2ª</text:p>
          </table:table-cell>
          <table:table-cell table:style-name="ce3" office:value-type="string">
            <text:p>AFMEJ</text:p>
          </table:table-cell>
          <table:table-cell table:style-name="ce75" office:value-type="string">
            <text:p>E</text:p>
          </table:table-cell>
          <table:table-cell table:style-name="ce29" table:formula="of:=741.01*12" office:value-type="float" office:value="8892.12">
            <text:p>8.892,12 €</text:p>
          </table:table-cell>
          <table:table-cell table:style-name="ce29" table:formula="of:=185.25*12" office:value-type="float" office:value="2223">
            <text:p>2.223,00 €</text:p>
          </table:table-cell>
          <table:table-cell table:style-name="ce29" table:formula="of:=([.F22]*0.06)+([.F22]/12)+([.F22]/12)" office:value-type="float" office:value="2015.55">
            <text:p>2.015,55 €</text:p>
          </table:table-cell>
          <table:table-cell table:style-name="ce29" table:formula="of:=([.G22]/12)+([.G22]/12)+([.G22]/12)" office:value-type="float" office:value="555.75">
            <text:p>555,75 €</text:p>
          </table:table-cell>
          <table:table-cell table:style-name="ce29" table:formula="of:=[.F22]+[.G22]+[.H22]+[.I22]" office:value-type="float" office:value="13686.42">
            <text:p>13.686,42 €</text:p>
          </table:table-cell>
          <table:table-cell table:style-name="ce29" table:formula="of:=([.N22]/12)+([.N22]/12+[.O22]/12+[.P22]/12)" office:value-type="float" office:value="353.68">
            <text:p>353,68 €</text:p>
          </table:table-cell>
          <table:table-cell table:style-name="ce29" table:formula="of:=40.29*12" office:value-type="float" office:value="483.48">
            <text:p>483,48 €</text:p>
          </table:table-cell>
          <table:table-cell table:style-name="ce29" table:formula="of:=45.65*12" office:value-type="float" office:value="547.8">
            <text:p>547,80 €</text:p>
          </table:table-cell>
          <table:table-cell table:style-name="ce29" table:formula="of:=57.63*12" office:value-type="float" office:value="691.56">
            <text:p>691,56 €</text:p>
          </table:table-cell>
          <table:table-cell table:style-name="ce29" table:formula="of:=119.21*12" office:value-type="float" office:value="1430.52">
            <text:p>1.430,52 €</text:p>
          </table:table-cell>
          <table:table-cell table:style-name="ce29" table:formula="of:=119.21*12" office:value-type="float" office:value="1430.52">
            <text:p>1.430,52 €</text:p>
          </table:table-cell>
          <table:table-cell table:style-name="ce29" table:formula="of:=70.21*12" office:value-type="float" office:value="842.52">
            <text:p>842,52 €</text:p>
          </table:table-cell>
          <table:table-cell table:style-name="ce29" table:formula="of:=148.22*12" office:value-type="float" office:value="1778.64">
            <text:p>1.778,64 €</text:p>
          </table:table-cell>
          <table:table-cell table:style-name="ce29" table:formula="of:=110*12" office:value-type="float" office:value="1320">
            <text:p>1.320,00 €</text:p>
          </table:table-cell>
          <table:table-cell table:style-name="ce29" table:formula="of:=122.85*12" office:value-type="float" office:value="1474.2">
            <text:p>1.474,20 €</text:p>
          </table:table-cell>
          <table:table-cell table:style-name="ce29"/>
          <table:table-cell table:style-name="ce29" table:formula="of:=110*12" office:value-type="float" office:value="1320">
            <text:p>1.320,00 €</text:p>
          </table:table-cell>
          <table:table-cell table:style-name="ce92" table:formula="of:=42.32*12" office:value-type="currency" office:currency="EUR" office:value="507.84">
            <text:p>507,84 €</text:p>
          </table:table-cell>
          <table:table-cell table:style-name="ce29" table:formula="of:=SUM([.K22:.W22])" office:value-type="float" office:value="12180.76">
            <text:p>12.180,76 €</text:p>
          </table:table-cell>
          <table:table-cell table:style-name="ce29" table:formula="of:=[.X22]+[.J22]" office:value-type="float" office:value="25867.18">
            <text:p>25.867,18 €</text:p>
          </table:table-cell>
          <table:table-cell table:style-name="ce35" table:formula="of:=[.Y22]*0.371" office:value-type="float" office:value="9596.72">
            <text:p>9.596,72 €</text:p>
          </table:table-cell>
          <table:table-cell table:style-name="ce6" table:number-columns-repeated="995"/>
          <table:table-cell table:number-columns-repeated="3"/>
        </table:table-row>
        <table:table-row table:style-name="ro4">
          <table:table-cell table:style-name="ce75" office:value-type="float" office:value="3">
            <text:p>3</text:p>
          </table:table-cell>
          <table:table-cell table:style-name="ce9" office:value-type="string">
            <text:p>PL25062</text:p>
          </table:table-cell>
          <table:table-cell table:style-name="ce77" office:value-type="string">
            <text:p>Oficial de 2ª</text:p>
          </table:table-cell>
          <table:table-cell table:style-name="ce75" office:value-type="string">
            <text:p>GUHEI</text:p>
          </table:table-cell>
          <table:table-cell table:style-name="ce75" office:value-type="string">
            <text:p>E</text:p>
          </table:table-cell>
          <table:table-cell table:style-name="ce29" table:formula="of:=741.01*12" office:value-type="float" office:value="8892.12">
            <text:p>8.892,12 €</text:p>
          </table:table-cell>
          <table:table-cell table:style-name="ce29" table:formula="of:=370.51*12" office:value-type="float" office:value="4446.12">
            <text:p>4.446,12 €</text:p>
          </table:table-cell>
          <table:table-cell table:style-name="ce29" table:formula="of:=([.F23]*0.06)+([.F23]/12)+([.F23]/12)" office:value-type="float" office:value="2015.55">
            <text:p>2.015,55 €</text:p>
          </table:table-cell>
          <table:table-cell table:style-name="ce29" table:formula="of:=([.G23]/12)+([.G23]/12)+([.G23]/12)" office:value-type="float" office:value="1111.53">
            <text:p>1.111,53 €</text:p>
          </table:table-cell>
          <table:table-cell table:style-name="ce29" table:formula="of:=[.F23]+[.G23]+[.H23]+[.I23]" office:value-type="float" office:value="16465.32">
            <text:p>16.465,32 €</text:p>
          </table:table-cell>
          <table:table-cell table:style-name="ce29" table:formula="of:=([.N23]/12)+([.N23]/12+[.O23]/12+[.P23]/12)" office:value-type="float" office:value="353.68">
            <text:p>353,68 €</text:p>
          </table:table-cell>
          <table:table-cell table:style-name="ce29" table:formula="of:=40.29*12" office:value-type="float" office:value="483.48">
            <text:p>483,48 €</text:p>
          </table:table-cell>
          <table:table-cell table:style-name="ce29" table:formula="of:=45.65*12" office:value-type="float" office:value="547.8">
            <text:p>547,80 €</text:p>
          </table:table-cell>
          <table:table-cell table:style-name="ce29" table:formula="of:=57.63*12" office:value-type="float" office:value="691.56">
            <text:p>691,56 €</text:p>
          </table:table-cell>
          <table:table-cell table:style-name="ce29" table:formula="of:=119.21*12" office:value-type="float" office:value="1430.52">
            <text:p>1.430,52 €</text:p>
          </table:table-cell>
          <table:table-cell table:style-name="ce29" table:formula="of:=119.21*12" office:value-type="float" office:value="1430.52">
            <text:p>1.430,52 €</text:p>
          </table:table-cell>
          <table:table-cell table:style-name="ce29"/>
          <table:table-cell table:style-name="ce29" table:formula="of:=148.22*12" office:value-type="float" office:value="1778.64">
            <text:p>1.778,64 €</text:p>
          </table:table-cell>
          <table:table-cell table:style-name="ce29"/>
          <table:table-cell table:style-name="ce29" table:formula="of:=216*12" office:value-type="float" office:value="2592">
            <text:p>2.592,00 €</text:p>
          </table:table-cell>
          <table:table-cell table:style-name="ce29" table:number-columns-repeated="2"/>
          <table:table-cell table:style-name="ce92" table:formula="of:=42.32*12" office:value-type="currency" office:currency="EUR" office:value="507.84">
            <text:p>507,84 €</text:p>
          </table:table-cell>
          <table:table-cell table:style-name="ce29" table:formula="of:=SUM([.K23:.W23])" office:value-type="float" office:value="9816.04">
            <text:p>9.816,04 €</text:p>
          </table:table-cell>
          <table:table-cell table:style-name="ce29" table:formula="of:=[.X23]+[.J23]" office:value-type="float" office:value="26281.36">
            <text:p>26.281,36 €</text:p>
          </table:table-cell>
          <table:table-cell table:style-name="ce35" table:formula="of:=[.Y23]*0.371" office:value-type="float" office:value="9750.38">
            <text:p>9.750,38 €</text:p>
          </table:table-cell>
          <table:table-cell table:style-name="ce6" table:number-columns-repeated="995"/>
          <table:table-cell table:number-columns-repeated="3"/>
        </table:table-row>
        <table:table-row table:style-name="ro4">
          <table:table-cell table:style-name="ce75" office:value-type="float" office:value="4">
            <text:p>4</text:p>
          </table:table-cell>
          <table:table-cell table:style-name="ce9" office:value-type="string">
            <text:p>PL25063</text:p>
          </table:table-cell>
          <table:table-cell table:style-name="ce77" office:value-type="string">
            <text:p>Oficial de 2ª</text:p>
          </table:table-cell>
          <table:table-cell table:style-name="ce75" office:value-type="string">
            <text:p>NUPEC</text:p>
          </table:table-cell>
          <table:table-cell table:style-name="ce75" office:value-type="string">
            <text:p>E</text:p>
          </table:table-cell>
          <table:table-cell table:style-name="ce29" table:formula="of:=741.01*12" office:value-type="float" office:value="8892.12">
            <text:p>8.892,12 €</text:p>
          </table:table-cell>
          <table:table-cell table:style-name="ce29" table:formula="of:=222.3*12" office:value-type="float" office:value="2667.6">
            <text:p>2.667,60 €</text:p>
          </table:table-cell>
          <table:table-cell table:style-name="ce29" table:formula="of:=([.F24]*0.06)+([.F24]/12)+([.F24]/12)" office:value-type="float" office:value="2015.55">
            <text:p>2.015,55 €</text:p>
          </table:table-cell>
          <table:table-cell table:style-name="ce29" table:formula="of:=([.G24]/12)+([.G24]/12)+([.G24]/12)" office:value-type="float" office:value="666.9">
            <text:p>666,90 €</text:p>
          </table:table-cell>
          <table:table-cell table:style-name="ce29" table:formula="of:=[.F24]+[.G24]+[.H24]+[.I24]" office:value-type="float" office:value="14242.17">
            <text:p>14.242,17 €</text:p>
          </table:table-cell>
          <table:table-cell table:style-name="ce29" table:formula="of:=([.N24]/12)+([.N24]/12+[.O24]/12+[.P24]/12)" office:value-type="float" office:value="353.68">
            <text:p>353,68 €</text:p>
          </table:table-cell>
          <table:table-cell table:style-name="ce29" table:formula="of:=40.29*12" office:value-type="float" office:value="483.48">
            <text:p>483,48 €</text:p>
          </table:table-cell>
          <table:table-cell table:style-name="ce29" table:formula="of:=45.65*12" office:value-type="float" office:value="547.8">
            <text:p>547,80 €</text:p>
          </table:table-cell>
          <table:table-cell table:style-name="ce29" table:formula="of:=57.63*12" office:value-type="float" office:value="691.56">
            <text:p>691,56 €</text:p>
          </table:table-cell>
          <table:table-cell table:style-name="ce29" table:formula="of:=119.21*12" office:value-type="float" office:value="1430.52">
            <text:p>1.430,52 €</text:p>
          </table:table-cell>
          <table:table-cell table:style-name="ce29" table:formula="of:=119.21*12" office:value-type="float" office:value="1430.52">
            <text:p>1.430,52 €</text:p>
          </table:table-cell>
          <table:table-cell table:style-name="ce29" table:formula="of:=70.21*12" office:value-type="float" office:value="842.52">
            <text:p>842,52 €</text:p>
          </table:table-cell>
          <table:table-cell table:style-name="ce29" table:formula="of:=148.22*12" office:value-type="float" office:value="1778.64">
            <text:p>1.778,64 €</text:p>
          </table:table-cell>
          <table:table-cell table:style-name="ce29"/>
          <table:table-cell table:style-name="ce29" table:formula="of:=122.85*12" office:value-type="float" office:value="1474.2">
            <text:p>1.474,20 €</text:p>
          </table:table-cell>
          <table:table-cell table:style-name="ce29" table:formula="of:=110*12" office:value-type="float" office:value="1320">
            <text:p>1.320,00 €</text:p>
          </table:table-cell>
          <table:table-cell table:style-name="ce29" table:formula="of:=110*12" office:value-type="float" office:value="1320">
            <text:p>1.320,00 €</text:p>
          </table:table-cell>
          <table:table-cell table:style-name="ce92" table:formula="of:=42.32*12" office:value-type="currency" office:currency="EUR" office:value="507.84">
            <text:p>507,84 €</text:p>
          </table:table-cell>
          <table:table-cell table:style-name="ce29" table:formula="of:=SUM([.K24:.W24])" office:value-type="float" office:value="12180.76">
            <text:p>12.180,76 €</text:p>
          </table:table-cell>
          <table:table-cell table:style-name="ce29" table:formula="of:=[.X24]+[.J24]" office:value-type="float" office:value="26422.93">
            <text:p>26.422,93 €</text:p>
          </table:table-cell>
          <table:table-cell table:style-name="ce35" table:formula="of:=[.Y24]*0.371" office:value-type="float" office:value="9802.91">
            <text:p>9.802,91 €</text:p>
          </table:table-cell>
          <table:table-cell table:style-name="ce6" table:number-columns-repeated="995"/>
          <table:table-cell table:number-columns-repeated="3"/>
        </table:table-row>
        <table:table-row table:style-name="ro5">
          <table:table-cell table:style-name="ce76" table:number-columns-repeated="2"/>
          <table:table-cell table:style-name="ce78"/>
          <table:table-cell table:style-name="ce80" table:number-columns-repeated="2"/>
          <table:table-cell table:style-name="ce38"/>
          <table:table-cell table:style-name="ce89"/>
          <table:table-cell table:style-name="ce38" table:number-columns-repeated="13"/>
          <table:table-cell table:style-name="ce93"/>
          <table:table-cell table:style-name="ce38" table:number-columns-repeated="3"/>
          <table:table-cell table:style-name="ce96"/>
          <table:table-cell table:style-name="ce6" table:number-columns-repeated="995"/>
          <table:table-cell table:number-columns-repeated="4"/>
        </table:table-row>
        <table:table-row table:style-name="ro5">
          <table:table-cell table:number-columns-repeated="1024"/>
        </table:table-row>
        <table:table-row table:style-name="ro6">
          <table:table-cell table:style-name="ce1" office:value-type="string" table:number-columns-spanned="22" table:number-rows-spanned="1">
            <text:p>PROGRAMA: ASISTENCIA SOCIAL PRIMARIA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 table:number-columns-repeated="986"/>
          <table:table-cell table:style-name="ce40" table:number-columns-repeated="10"/>
          <table:table-cell table:number-columns-repeated="6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83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74" office:value-type="string">
            <text:p>IMPORTE TRIENIOS</text:p>
          </table:table-cell>
          <table:table-cell table:style-name="ce74" office:value-type="string">
            <text:p>PAGA EXTRA JUNIO/DICIEMBRE</text:p>
          </table:table-cell>
          <table:table-cell table:style-name="ce74" office:value-type="string">
            <text:p>TRIENIO PAGA EXTRA JUNIO/DICIEMBRE</text:p>
          </table:table-cell>
          <table:table-cell table:style-name="ce74" office:value-type="string">
            <text:p>TOTAL RETRIBUCIONES BÁSICAS</text:p>
          </table:table-cell>
          <table:table-cell table:style-name="ce74" office:value-type="string">
            <text:p>COMP. DESTINO</text:p>
          </table:table-cell>
          <table:table-cell table:style-name="ce74" office:value-type="string">
            <text:p>COMP. DESTINO JUNIO/DICIEMBRE</text:p>
          </table:table-cell>
          <table:table-cell table:style-name="ce74" office:value-type="string">
            <text:p>TOTAL COMP. DESTINO</text:p>
          </table:table-cell>
          <table:table-cell table:style-name="ce74" office:value-type="string">
            <text:p>COMP. ESPECÍFICO</text:p>
          </table:table-cell>
          <table:table-cell table:style-name="ce74" office:value-type="string">
            <text:p>COMP. ESPECÍFICO JUNIO/DICIEMBRE</text:p>
          </table:table-cell>
          <table:table-cell table:style-name="ce74" office:value-type="string">
            <text:p>TOTAL COMP. ESPECÍFICO</text:p>
          </table:table-cell>
          <table:table-cell table:style-name="ce74" office:value-type="string">
            <text:p>TOTAL RETRIBUCIONES COMPLEMENTARIAS</text:p>
          </table:table-cell>
          <table:table-cell table:style-name="ce74" office:value-type="string">
            <text:p>RESIDENCIA</text:p>
          </table:table-cell>
          <table:table-cell table:style-name="ce74" office:value-type="string">
            <text:p>PRODUCTIVIDAD CONVENIO</text:p>
          </table:table-cell>
          <table:table-cell table:style-name="ce74" office:value-type="string">
            <text:p>TOTAL RETRIBUCIONES</text:p>
          </table:table-cell>
          <table:table-cell table:style-name="ce74" office:value-type="string">
            <text:p>SEGURIDAD SOCIAL</text:p>
          </table:table-cell>
          <table:table-cell table:style-name="ce14" table:number-columns-repeated="985"/>
          <table:table-cell table:style-name="ce36" table:number-columns-repeated="10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L21002</text:p>
          </table:table-cell>
          <table:table-cell table:style-name="ce11" office:value-type="string">
            <text:p>Psicologa</text:p>
          </table:table-cell>
          <table:table-cell table:style-name="ce3" office:value-type="string">
            <text:p>NACOA</text:p>
          </table:table-cell>
          <table:table-cell table:style-name="ce3" office:value-type="string">
            <text:p>A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86" office:value-type="string">
            <text:p>6*7</text:p>
          </table:table-cell>
          <table:table-cell table:style-name="ce23" table:formula="of:=ROUND(50.07*1.025; 2)*12*6+ ROUND(50.07*1.025; 2)*3" office:value-type="currency" office:currency="EUR" office:value="3849">
            <text:p>3.849,00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6+ ROUND(30.91*1.025; 2)*1" office:value-type="currency" office:currency="EUR" office:value="411.84">
            <text:p>411,84 €</text:p>
          </table:table-cell>
          <table:table-cell table:style-name="ce29" table:formula="of:=SUM([.F29]+[.H29]+[.I29]+[.J29])" office:value-type="float" office:value="21907.3">
            <text:p>21.907,30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29]/12*2" office:value-type="float" office:value="2329.46">
            <text:p>2.329,46 €</text:p>
          </table:table-cell>
          <table:table-cell table:style-name="ce23" table:formula="of:=[.L29]+[.M29]" office:value-type="currency" office:currency="EUR" office:value="16306.22">
            <text:p>16.306,22 €</text:p>
          </table:table-cell>
          <table:table-cell table:style-name="ce29" table:formula="of:=6221.42*1.025" office:value-type="float" office:value="6376.96">
            <text:p>6.376,96 €</text:p>
          </table:table-cell>
          <table:table-cell table:style-name="ce29" table:formula="of:=([.O29]/12)*2" office:value-type="float" office:value="1062.83">
            <text:p>1.062,83 €</text:p>
          </table:table-cell>
          <table:table-cell table:style-name="ce29" table:formula="of:=[.O29]+[.P29]" office:value-type="float" office:value="7439.79">
            <text:p>7.439,79 €</text:p>
          </table:table-cell>
          <table:table-cell table:style-name="ce29" table:formula="of:=[.N29]+[.Q29]" office:value-type="float" office:value="23746.01">
            <text:p>23.746,01 €</text:p>
          </table:table-cell>
          <table:table-cell table:style-name="ce92" table:formula="of:=2414.62*1.025" office:value-type="currency" office:currency="EUR" office:value="2474.99">
            <text:p>2.474,99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29]+[.R29]+[.S29])" office:value-type="float" office:value="48128.3">
            <text:p>48.128,30 €</text:p>
          </table:table-cell>
          <table:table-cell table:style-name="ce35" table:formula="of:=([.T29]+[.U29])*0.331" office:value-type="float" office:value="16529.15">
            <text:p>16.529,15 €</text:p>
          </table:table-cell>
          <table:table-cell table:number-columns-repeated="995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9" office:value-type="string">
            <text:p>PL21003</text:p>
          </table:table-cell>
          <table:table-cell table:style-name="ce11" office:value-type="string">
            <text:p>Psicologa</text:p>
          </table:table-cell>
          <table:table-cell table:style-name="ce3" office:value-type="string">
            <text:p>SITRA</text:p>
          </table:table-cell>
          <table:table-cell table:style-name="ce3" office:value-type="string">
            <text:p>A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86" office:value-type="string">
            <text:p>8*9</text:p>
          </table:table-cell>
          <table:table-cell table:style-name="ce23" table:formula="of:=ROUND(50.07*1.025; 2)*12*8+ ROUND(50.07*1.025; 2)*10" office:value-type="currency" office:currency="EUR" office:value="5439.92">
            <text:p>5.439,92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9+ ROUND(30.91*1.025; 2)*0" office:value-type="currency" office:currency="EUR" office:value="570.24">
            <text:p>570,24 €</text:p>
          </table:table-cell>
          <table:table-cell table:style-name="ce29" table:formula="of:=SUM([.F30]+[.H30]+[.I30]+[.J30])" office:value-type="float" office:value="23656.62">
            <text:p>23.656,62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30]/12*2" office:value-type="float" office:value="2329.46">
            <text:p>2.329,46 €</text:p>
          </table:table-cell>
          <table:table-cell table:style-name="ce23" table:formula="of:=[.L30]+[.M30]" office:value-type="currency" office:currency="EUR" office:value="16306.22">
            <text:p>16.306,22 €</text:p>
          </table:table-cell>
          <table:table-cell table:style-name="ce29" table:formula="of:=6221.42*1.025" office:value-type="float" office:value="6376.96">
            <text:p>6.376,96 €</text:p>
          </table:table-cell>
          <table:table-cell table:style-name="ce29" table:formula="of:=([.O30]/12)*2" office:value-type="float" office:value="1062.83">
            <text:p>1.062,83 €</text:p>
          </table:table-cell>
          <table:table-cell table:style-name="ce29" table:formula="of:=[.O30]+[.P30]" office:value-type="float" office:value="7439.79">
            <text:p>7.439,79 €</text:p>
          </table:table-cell>
          <table:table-cell table:style-name="ce29" table:formula="of:=[.N30]+[.Q30]" office:value-type="float" office:value="23746.01">
            <text:p>23.746,01 €</text:p>
          </table:table-cell>
          <table:table-cell table:style-name="ce92" table:formula="of:=2414.62*1.025" office:value-type="currency" office:currency="EUR" office:value="2474.99">
            <text:p>2.474,99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30]+[.R30]+[.S30])" office:value-type="float" office:value="49877.62">
            <text:p>49.877,62 €</text:p>
          </table:table-cell>
          <table:table-cell table:style-name="ce35" table:formula="of:=([.T30]+[.U30])*0.331" office:value-type="float" office:value="17108.18">
            <text:p>17.108,18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3">
            <text:p>3</text:p>
          </table:table-cell>
          <table:table-cell table:style-name="ce9" office:value-type="string">
            <text:p>PL21004</text:p>
          </table:table-cell>
          <table:table-cell table:style-name="ce11" office:value-type="string">
            <text:p>Psicologa</text:p>
          </table:table-cell>
          <table:table-cell table:style-name="ce3" office:value-type="string">
            <text:p>SUTOA</text:p>
          </table:table-cell>
          <table:table-cell table:style-name="ce3" office:value-type="string">
            <text:p>A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86" office:value-type="float" office:value="5">
            <text:p>5</text:p>
          </table:table-cell>
          <table:table-cell table:style-name="ce23" table:formula="of:=ROUND(50.07*1.025; 2)*12*5+ ROUND(50.07*1.025; 2)*0" office:value-type="currency" office:currency="EUR" office:value="3079.2">
            <text:p>3.079,20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5+ ROUND(30.91*1.025; 2)*0" office:value-type="currency" office:currency="EUR" office:value="316.8">
            <text:p>316,80 €</text:p>
          </table:table-cell>
          <table:table-cell table:style-name="ce29" table:formula="of:=SUM([.F31]+[.H31]+[.I31]+[.J31])" office:value-type="float" office:value="21042.46">
            <text:p>21.042,4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31]/12*2" office:value-type="float" office:value="2329.46">
            <text:p>2.329,46 €</text:p>
          </table:table-cell>
          <table:table-cell table:style-name="ce23" table:formula="of:=[.L31]+[.M31]" office:value-type="currency" office:currency="EUR" office:value="16306.22">
            <text:p>16.306,22 €</text:p>
          </table:table-cell>
          <table:table-cell table:style-name="ce29" table:formula="of:=6221.42*1.025" office:value-type="float" office:value="6376.96">
            <text:p>6.376,96 €</text:p>
          </table:table-cell>
          <table:table-cell table:style-name="ce29" table:formula="of:=([.O31]/12)*2" office:value-type="float" office:value="1062.83">
            <text:p>1.062,83 €</text:p>
          </table:table-cell>
          <table:table-cell table:style-name="ce29" table:formula="of:=[.O31]+[.P31]" office:value-type="float" office:value="7439.79">
            <text:p>7.439,79 €</text:p>
          </table:table-cell>
          <table:table-cell table:style-name="ce29" table:formula="of:=[.N31]+[.Q31]" office:value-type="float" office:value="23746.01">
            <text:p>23.746,01 €</text:p>
          </table:table-cell>
          <table:table-cell table:style-name="ce92" table:formula="of:=2414.62*1.025" office:value-type="currency" office:currency="EUR" office:value="2474.99">
            <text:p>2.474,99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31]+[.R31]+[.S31])" office:value-type="float" office:value="47263.46">
            <text:p>47.263,46 €</text:p>
          </table:table-cell>
          <table:table-cell table:style-name="ce35" table:formula="of:=([.T31]+[.U31])*0.331" office:value-type="float" office:value="16242.89">
            <text:p>16.242,89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4">
            <text:p>4</text:p>
          </table:table-cell>
          <table:table-cell table:style-name="ce9" office:value-type="string">
            <text:p>PL22005</text:p>
          </table:table-cell>
          <table:table-cell table:style-name="ce11" office:value-type="string">
            <text:p>A.D.L.(Grad. Social)</text:p>
          </table:table-cell>
          <table:table-cell table:style-name="ce3" office:value-type="string">
            <text:p>GOLUA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string">
            <text:p>7*8</text:p>
          </table:table-cell>
          <table:table-cell table:style-name="ce23" table:formula="of:=ROUND(40.83*1.025; 2)*12*7+ ROUND(40.83*1.025; 2)*10" office:value-type="currency" office:currency="EUR" office:value="3933.9">
            <text:p>3.933,9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8+ ROUND(29.77*1.025; 2)*0" office:value-type="currency" office:currency="EUR" office:value="488.16">
            <text:p>488,16 €</text:p>
          </table:table-cell>
          <table:table-cell table:style-name="ce29" table:formula="of:=SUM([.F32]+[.H32]+[.I32]+[.J32])" office:value-type="float" office:value="19939.46">
            <text:p>19.939,46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32]/12*2" office:value-type="float" office:value="1678.94">
            <text:p>1.678,94 €</text:p>
          </table:table-cell>
          <table:table-cell table:style-name="ce23" table:formula="of:=[.L32]+[.M32]" office:value-type="currency" office:currency="EUR" office:value="11752.58">
            <text:p>11.752,58 €</text:p>
          </table:table-cell>
          <table:table-cell table:style-name="ce29" table:formula="of:=4898.54*1.025" office:value-type="float" office:value="5021">
            <text:p>5.021,00 €</text:p>
          </table:table-cell>
          <table:table-cell table:style-name="ce29" table:formula="of:=([.O32]/12)*2" office:value-type="float" office:value="836.83">
            <text:p>836,83 €</text:p>
          </table:table-cell>
          <table:table-cell table:style-name="ce29" table:formula="of:=[.O32]+[.P32]" office:value-type="float" office:value="5857.83">
            <text:p>5.857,83 €</text:p>
          </table:table-cell>
          <table:table-cell table:style-name="ce29" table:formula="of:=[.N32]+[.Q32]" office:value-type="float" office:value="17610.41">
            <text:p>17.610,41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32]+[.R32]+[.S32])" office:value-type="float" office:value="39572.52">
            <text:p>39.572,52 €</text:p>
          </table:table-cell>
          <table:table-cell table:style-name="ce35" table:formula="of:=([.T32]+[.U32])*0.331" office:value-type="float" office:value="13697.19">
            <text:p>13.697,19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5">
            <text:p>5</text:p>
          </table:table-cell>
          <table:table-cell table:style-name="ce9" office:value-type="string">
            <text:p>PL22006</text:p>
          </table:table-cell>
          <table:table-cell table:style-name="ce11" office:value-type="string">
            <text:p>Técnico Grado Medio</text:p>
          </table:table-cell>
          <table:table-cell table:style-name="ce3" office:value-type="string">
            <text:p>SALOC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float" office:value="7">
            <text:p>7</text:p>
          </table:table-cell>
          <table:table-cell table:style-name="ce23" table:formula="of:=ROUND(40.83*1.025; 2)*12*7+ ROUND(40.83*1.025; 2)*0" office:value-type="currency" office:currency="EUR" office:value="3515.4">
            <text:p>3.515,4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7+ ROUND(29.77*1.025; 2)*0" office:value-type="currency" office:currency="EUR" office:value="427.14">
            <text:p>427,14 €</text:p>
          </table:table-cell>
          <table:table-cell table:style-name="ce29" table:formula="of:=SUM([.F33]+[.H33]+[.I33]+[.J33])" office:value-type="float" office:value="19459.94">
            <text:p>19.459,94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33]/12*2" office:value-type="float" office:value="1678.94">
            <text:p>1.678,94 €</text:p>
          </table:table-cell>
          <table:table-cell table:style-name="ce23" table:formula="of:=[.L33]+[.M33]" office:value-type="currency" office:currency="EUR" office:value="11752.58">
            <text:p>11.752,58 €</text:p>
          </table:table-cell>
          <table:table-cell table:style-name="ce29" table:formula="of:=4898.54*1.025" office:value-type="float" office:value="5021">
            <text:p>5.021,00 €</text:p>
          </table:table-cell>
          <table:table-cell table:style-name="ce29" table:formula="of:=([.O33]/12)*2" office:value-type="float" office:value="836.83">
            <text:p>836,83 €</text:p>
          </table:table-cell>
          <table:table-cell table:style-name="ce29" table:formula="of:=[.O33]+[.P33]" office:value-type="float" office:value="5857.83">
            <text:p>5.857,83 €</text:p>
          </table:table-cell>
          <table:table-cell table:style-name="ce29" table:formula="of:=[.N33]+[.Q33]" office:value-type="float" office:value="17610.41">
            <text:p>17.610,41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33]+[.R33]+[.S33])" office:value-type="float" office:value="39093">
            <text:p>39.093,00 €</text:p>
          </table:table-cell>
          <table:table-cell table:style-name="ce35" table:formula="of:=([.T33]+[.U33])*0.331" office:value-type="float" office:value="13538.47">
            <text:p>13.538,47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6">
            <text:p>6</text:p>
          </table:table-cell>
          <table:table-cell table:style-name="ce9" office:value-type="string">
            <text:p>PL22007</text:p>
          </table:table-cell>
          <table:table-cell table:style-name="ce11" office:value-type="string">
            <text:p>Trabajadora Social</text:p>
          </table:table-cell>
          <table:table-cell table:style-name="ce3" office:value-type="string">
            <text:p>CAABM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float" office:value="8">
            <text:p>8</text:p>
          </table:table-cell>
          <table:table-cell table:style-name="ce23" table:formula="of:=ROUND(40.83*1.025; 2)*12*8+ ROUND(40.83*1.025; 2)*0" office:value-type="currency" office:currency="EUR" office:value="4017.6">
            <text:p>4.017,6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8+ ROUND(29.77*1.025; 2)*0" office:value-type="currency" office:currency="EUR" office:value="488.16">
            <text:p>488,16 €</text:p>
          </table:table-cell>
          <table:table-cell table:style-name="ce29" table:formula="of:=SUM([.F34]+[.H34]+[.I34]+[.J34])" office:value-type="float" office:value="20023.16">
            <text:p>20.023,16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34]/12*2" office:value-type="float" office:value="1678.94">
            <text:p>1.678,94 €</text:p>
          </table:table-cell>
          <table:table-cell table:style-name="ce23" table:formula="of:=[.L34]+[.M34]" office:value-type="currency" office:currency="EUR" office:value="11752.58">
            <text:p>11.752,58 €</text:p>
          </table:table-cell>
          <table:table-cell table:style-name="ce29" table:formula="of:=4898.54*1.025" office:value-type="float" office:value="5021">
            <text:p>5.021,00 €</text:p>
          </table:table-cell>
          <table:table-cell table:style-name="ce29" table:formula="of:=([.O34]/12)*2" office:value-type="float" office:value="836.83">
            <text:p>836,83 €</text:p>
          </table:table-cell>
          <table:table-cell table:style-name="ce29" table:formula="of:=[.O34]+[.P34]" office:value-type="float" office:value="5857.83">
            <text:p>5.857,83 €</text:p>
          </table:table-cell>
          <table:table-cell table:style-name="ce29" table:formula="of:=[.N34]+[.Q34]" office:value-type="float" office:value="17610.41">
            <text:p>17.610,41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34]+[.R34]+[.S34])" office:value-type="float" office:value="39656.22">
            <text:p>39.656,22 €</text:p>
          </table:table-cell>
          <table:table-cell table:style-name="ce35" table:formula="of:=([.T34]+[.U34])*0.331" office:value-type="float" office:value="13724.9">
            <text:p>13.724,90 €</text:p>
          </table:table-cell>
          <table:table-cell table:number-columns-repeated="995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7">
            <text:p>7</text:p>
          </table:table-cell>
          <table:table-cell table:style-name="ce9" office:value-type="string">
            <text:p>PL22008</text:p>
          </table:table-cell>
          <table:table-cell table:style-name="ce11" office:value-type="string">
            <text:p>Trabajadora Social</text:p>
          </table:table-cell>
          <table:table-cell table:style-name="ce3" office:value-type="string">
            <text:p>GAGAM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float" office:value="5">
            <text:p>5</text:p>
          </table:table-cell>
          <table:table-cell table:style-name="ce23" table:formula="of:=ROUND(40.83*1.025; 2)*12*5+ ROUND(40.83*1.025; 2)*0" office:value-type="currency" office:currency="EUR" office:value="2511">
            <text:p>2.511,0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5+ ROUND(29.77*1.025; 2)*0" office:value-type="currency" office:currency="EUR" office:value="305.1">
            <text:p>305,10 €</text:p>
          </table:table-cell>
          <table:table-cell table:style-name="ce29" table:formula="of:=SUM([.F35]+[.H35]+[.I35]+[.J35])" office:value-type="float" office:value="18333.5">
            <text:p>18.333,50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35]/12*2" office:value-type="float" office:value="1678.94">
            <text:p>1.678,94 €</text:p>
          </table:table-cell>
          <table:table-cell table:style-name="ce23" table:formula="of:=[.L35]+[.M35]" office:value-type="currency" office:currency="EUR" office:value="11752.58">
            <text:p>11.752,58 €</text:p>
          </table:table-cell>
          <table:table-cell table:style-name="ce29" table:formula="of:=4898.54*1.025" office:value-type="float" office:value="5021">
            <text:p>5.021,00 €</text:p>
          </table:table-cell>
          <table:table-cell table:style-name="ce29" table:formula="of:=([.O35]/12)*2" office:value-type="float" office:value="836.83">
            <text:p>836,83 €</text:p>
          </table:table-cell>
          <table:table-cell table:style-name="ce29" table:formula="of:=[.O35]+[.P35]" office:value-type="float" office:value="5857.83">
            <text:p>5.857,83 €</text:p>
          </table:table-cell>
          <table:table-cell table:style-name="ce29" table:formula="of:=[.N35]+[.Q35]" office:value-type="float" office:value="17610.41">
            <text:p>17.610,41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35]+[.R35]+[.S35])" office:value-type="float" office:value="37966.56">
            <text:p>37.966,56 €</text:p>
          </table:table-cell>
          <table:table-cell table:style-name="ce35" table:formula="of:=([.T35]+[.U35])*0.331" office:value-type="float" office:value="13165.62">
            <text:p>13.165,62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8">
            <text:p>8</text:p>
          </table:table-cell>
          <table:table-cell table:style-name="ce9" office:value-type="string">
            <text:p>PL22009</text:p>
          </table:table-cell>
          <table:table-cell table:style-name="ce11" office:value-type="string">
            <text:p>Trabajadora Social</text:p>
          </table:table-cell>
          <table:table-cell table:style-name="ce3" office:value-type="string">
            <text:p>GOPED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string">
            <text:p>7*8</text:p>
          </table:table-cell>
          <table:table-cell table:style-name="ce23" table:formula="of:=ROUND(40.83*1.025; 2)*12*7+ ROUND(40.83*1.025; 2)*9" office:value-type="currency" office:currency="EUR" office:value="3892.05">
            <text:p>3.892,05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8+ ROUND(29.77*1.025; 2)*0" office:value-type="currency" office:currency="EUR" office:value="488.16">
            <text:p>488,16 €</text:p>
          </table:table-cell>
          <table:table-cell table:style-name="ce29" table:formula="of:=SUM([.F36]+[.H36]+[.I36]+[.J36])" office:value-type="float" office:value="19897.61">
            <text:p>19.897,61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36]/12*2" office:value-type="float" office:value="1678.94">
            <text:p>1.678,94 €</text:p>
          </table:table-cell>
          <table:table-cell table:style-name="ce23" table:formula="of:=[.L36]+[.M36]" office:value-type="currency" office:currency="EUR" office:value="11752.58">
            <text:p>11.752,58 €</text:p>
          </table:table-cell>
          <table:table-cell table:style-name="ce29" table:formula="of:=4898.54*1.025" office:value-type="float" office:value="5021">
            <text:p>5.021,00 €</text:p>
          </table:table-cell>
          <table:table-cell table:style-name="ce29" table:formula="of:=([.O36]/12)*2" office:value-type="float" office:value="836.83">
            <text:p>836,83 €</text:p>
          </table:table-cell>
          <table:table-cell table:style-name="ce29" table:formula="of:=[.O36]+[.P36]" office:value-type="float" office:value="5857.83">
            <text:p>5.857,83 €</text:p>
          </table:table-cell>
          <table:table-cell table:style-name="ce29" table:formula="of:=[.N36]+[.Q36]" office:value-type="float" office:value="17610.41">
            <text:p>17.610,41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36]+[.R36]+[.S36])" office:value-type="float" office:value="39530.67">
            <text:p>39.530,67 €</text:p>
          </table:table-cell>
          <table:table-cell table:style-name="ce35" table:formula="of:=([.T36]+[.U36])*0.331" office:value-type="float" office:value="13683.34">
            <text:p>13.683,34 €</text:p>
          </table:table-cell>
          <table:table-cell table:number-columns-repeated="995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9">
            <text:p>9</text:p>
          </table:table-cell>
          <table:table-cell table:style-name="ce9" office:value-type="string">
            <text:p>PL22010</text:p>
          </table:table-cell>
          <table:table-cell table:style-name="ce11" office:value-type="string">
            <text:p>Trabajadora Social</text:p>
          </table:table-cell>
          <table:table-cell table:style-name="ce3" office:value-type="string">
            <text:p>MABUM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float" office:value="5">
            <text:p>5</text:p>
          </table:table-cell>
          <table:table-cell table:style-name="ce23" table:formula="of:=ROUND(40.83*1.025; 2)*12*5+ ROUND(40.83*1.025; 2)*0" office:value-type="currency" office:currency="EUR" office:value="2511">
            <text:p>2.511,0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5+ ROUND(29.77*1.025; 2)*0" office:value-type="currency" office:currency="EUR" office:value="305.1">
            <text:p>305,10 €</text:p>
          </table:table-cell>
          <table:table-cell table:style-name="ce29" table:formula="of:=SUM([.F37]+[.H37]+[.I37]+[.J37])" office:value-type="float" office:value="18333.5">
            <text:p>18.333,50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37]/12*2" office:value-type="float" office:value="1678.94">
            <text:p>1.678,94 €</text:p>
          </table:table-cell>
          <table:table-cell table:style-name="ce23" table:formula="of:=[.L37]+[.M37]" office:value-type="currency" office:currency="EUR" office:value="11752.58">
            <text:p>11.752,58 €</text:p>
          </table:table-cell>
          <table:table-cell table:style-name="ce29" table:formula="of:=9168.2*1.025" office:value-type="float" office:value="9397.41">
            <text:p>9.397,41 €</text:p>
          </table:table-cell>
          <table:table-cell table:style-name="ce29" table:formula="of:=([.O37]/12)*2" office:value-type="float" office:value="1566.24">
            <text:p>1.566,24 €</text:p>
          </table:table-cell>
          <table:table-cell table:style-name="ce29" table:formula="of:=[.O37]+[.P37]" office:value-type="float" office:value="10963.65">
            <text:p>10.963,65 €</text:p>
          </table:table-cell>
          <table:table-cell table:style-name="ce29" table:formula="of:=[.N37]+[.Q37]" office:value-type="float" office:value="22716.23">
            <text:p>22.716,23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37]+[.R37]+[.S37])" office:value-type="float" office:value="43072.38">
            <text:p>43.072,38 €</text:p>
          </table:table-cell>
          <table:table-cell table:style-name="ce35" table:formula="of:=([.T37]+[.U37])*0.331" office:value-type="float" office:value="14855.64">
            <text:p>14.855,64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10">
            <text:p>10</text:p>
          </table:table-cell>
          <table:table-cell table:style-name="ce9" office:value-type="string">
            <text:p>PL22011</text:p>
          </table:table-cell>
          <table:table-cell table:style-name="ce11" office:value-type="string">
            <text:p>Trabajadora Social</text:p>
          </table:table-cell>
          <table:table-cell table:style-name="ce3" office:value-type="string">
            <text:p>MEPEB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float" office:value="6">
            <text:p>6</text:p>
          </table:table-cell>
          <table:table-cell table:style-name="ce23" table:formula="of:=ROUND(40.83*1.025; 2)*12*6+ ROUND(40.83*1.025; 2)*0" office:value-type="currency" office:currency="EUR" office:value="3013.2">
            <text:p>3.013,2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6+ ROUND(29.77*1.025; 2)*0" office:value-type="currency" office:currency="EUR" office:value="366.12">
            <text:p>366,12 €</text:p>
          </table:table-cell>
          <table:table-cell table:style-name="ce29" table:formula="of:=SUM([.F38]+[.H38]+[.I38]+[.J38])" office:value-type="float" office:value="18896.72">
            <text:p>18.896,72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38]/12*2" office:value-type="float" office:value="1678.94">
            <text:p>1.678,94 €</text:p>
          </table:table-cell>
          <table:table-cell table:style-name="ce23" table:formula="of:=[.L38]+[.M38]" office:value-type="currency" office:currency="EUR" office:value="11752.58">
            <text:p>11.752,58 €</text:p>
          </table:table-cell>
          <table:table-cell table:style-name="ce29" table:formula="of:=4898.54*1.025" office:value-type="float" office:value="5021">
            <text:p>5.021,00 €</text:p>
          </table:table-cell>
          <table:table-cell table:style-name="ce29" table:formula="of:=([.O38]/12)*2" office:value-type="float" office:value="836.83">
            <text:p>836,83 €</text:p>
          </table:table-cell>
          <table:table-cell table:style-name="ce29" table:formula="of:=[.O38]+[.P38]" office:value-type="float" office:value="5857.83">
            <text:p>5.857,83 €</text:p>
          </table:table-cell>
          <table:table-cell table:style-name="ce29" table:formula="of:=[.N38]+[.Q38]" office:value-type="float" office:value="17610.41">
            <text:p>17.610,41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38]+[.R38]+[.S38])" office:value-type="float" office:value="38529.78">
            <text:p>38.529,78 €</text:p>
          </table:table-cell>
          <table:table-cell table:style-name="ce35" table:formula="of:=([.T38]+[.U38])*0.331" office:value-type="float" office:value="13352.04">
            <text:p>13.352,04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11">
            <text:p>11</text:p>
          </table:table-cell>
          <table:table-cell table:style-name="ce9" office:value-type="string">
            <text:p>PL22012</text:p>
          </table:table-cell>
          <table:table-cell table:style-name="ce11" office:value-type="string">
            <text:p>Trabajadora Social</text:p>
          </table:table-cell>
          <table:table-cell table:style-name="ce3" office:value-type="string">
            <text:p>MIPES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float" office:value="7">
            <text:p>7</text:p>
          </table:table-cell>
          <table:table-cell table:style-name="ce23" table:formula="of:=ROUND(40.83*1.025; 2)*12*7+ ROUND(40.83*1.025; 2)*0" office:value-type="currency" office:currency="EUR" office:value="3515.4">
            <text:p>3.515,4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7+ ROUND(29.77*1.025; 2)*0" office:value-type="currency" office:currency="EUR" office:value="427.14">
            <text:p>427,14 €</text:p>
          </table:table-cell>
          <table:table-cell table:style-name="ce29" table:formula="of:=SUM([.F39]+[.H39]+[.I39]+[.J39])" office:value-type="float" office:value="19459.94">
            <text:p>19.459,94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39]/12*2" office:value-type="float" office:value="1678.94">
            <text:p>1.678,94 €</text:p>
          </table:table-cell>
          <table:table-cell table:style-name="ce23" table:formula="of:=[.L39]+[.M39]" office:value-type="currency" office:currency="EUR" office:value="11752.58">
            <text:p>11.752,58 €</text:p>
          </table:table-cell>
          <table:table-cell table:style-name="ce29" table:formula="of:=4898.54*1.025" office:value-type="float" office:value="5021">
            <text:p>5.021,00 €</text:p>
          </table:table-cell>
          <table:table-cell table:style-name="ce29" table:formula="of:=([.O39]/12)*2" office:value-type="float" office:value="836.83">
            <text:p>836,83 €</text:p>
          </table:table-cell>
          <table:table-cell table:style-name="ce29" table:formula="of:=[.O39]+[.P39]" office:value-type="float" office:value="5857.83">
            <text:p>5.857,83 €</text:p>
          </table:table-cell>
          <table:table-cell table:style-name="ce29" table:formula="of:=[.N39]+[.Q39]" office:value-type="float" office:value="17610.41">
            <text:p>17.610,41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39]+[.R39]+[.S39])" office:value-type="float" office:value="39093">
            <text:p>39.093,00 €</text:p>
          </table:table-cell>
          <table:table-cell table:style-name="ce35" table:formula="of:=([.T39]+[.U39])*0.331" office:value-type="float" office:value="13538.47">
            <text:p>13.538,47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12">
            <text:p>12</text:p>
          </table:table-cell>
          <table:table-cell table:style-name="ce9" office:value-type="string">
            <text:p>PL22013</text:p>
          </table:table-cell>
          <table:table-cell table:style-name="ce11" office:value-type="string">
            <text:p>Educadora Social</text:p>
          </table:table-cell>
          <table:table-cell table:style-name="ce3" office:value-type="string">
            <text:p>RIMAP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float" office:value="5">
            <text:p>5</text:p>
          </table:table-cell>
          <table:table-cell table:style-name="ce23" table:formula="of:=ROUND(40.83*1.025; 2)*12*5+ ROUND(40.83*1.025; 2)*0" office:value-type="currency" office:currency="EUR" office:value="2511">
            <text:p>2.511,0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5+ ROUND(29.77*1.025; 2)*0" office:value-type="currency" office:currency="EUR" office:value="305.1">
            <text:p>305,10 €</text:p>
          </table:table-cell>
          <table:table-cell table:style-name="ce29" table:formula="of:=SUM([.F40]+[.H40]+[.I40]+[.J40])" office:value-type="float" office:value="18333.5">
            <text:p>18.333,50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40]/12*2" office:value-type="float" office:value="1678.94">
            <text:p>1.678,94 €</text:p>
          </table:table-cell>
          <table:table-cell table:style-name="ce23" table:formula="of:=[.L40]+[.M40]" office:value-type="currency" office:currency="EUR" office:value="11752.58">
            <text:p>11.752,58 €</text:p>
          </table:table-cell>
          <table:table-cell table:style-name="ce29" table:formula="of:=4898.54*1.025" office:value-type="float" office:value="5021">
            <text:p>5.021,00 €</text:p>
          </table:table-cell>
          <table:table-cell table:style-name="ce29" table:formula="of:=([.O40]/12)*2" office:value-type="float" office:value="836.83">
            <text:p>836,83 €</text:p>
          </table:table-cell>
          <table:table-cell table:style-name="ce29" table:formula="of:=[.O40]+[.P40]" office:value-type="float" office:value="5857.83">
            <text:p>5.857,83 €</text:p>
          </table:table-cell>
          <table:table-cell table:style-name="ce29" table:formula="of:=[.N40]+[.Q40]" office:value-type="float" office:value="17610.41">
            <text:p>17.610,41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40]+[.R40]+[.S40])" office:value-type="float" office:value="37966.56">
            <text:p>37.966,56 €</text:p>
          </table:table-cell>
          <table:table-cell table:style-name="ce35" table:formula="of:=([.T40]+[.U40])*0.331" office:value-type="float" office:value="13165.62">
            <text:p>13.165,62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13">
            <text:p>13</text:p>
          </table:table-cell>
          <table:table-cell table:style-name="ce9" office:value-type="string">
            <text:p>PL22014</text:p>
          </table:table-cell>
          <table:table-cell table:style-name="ce11" office:value-type="string">
            <text:p>Trabajadora Social</text:p>
          </table:table-cell>
          <table:table-cell table:style-name="ce3" office:value-type="string">
            <text:p>SASAD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float" office:value="7">
            <text:p>7</text:p>
          </table:table-cell>
          <table:table-cell table:style-name="ce23" table:formula="of:=ROUND(40.83*1.025; 2)*12*7+ ROUND(40.83*1.025; 2)*0" office:value-type="currency" office:currency="EUR" office:value="3515.4">
            <text:p>3.515,4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7+ ROUND(29.77*1.025; 2)*0" office:value-type="currency" office:currency="EUR" office:value="427.14">
            <text:p>427,14 €</text:p>
          </table:table-cell>
          <table:table-cell table:style-name="ce29" table:formula="of:=SUM([.F41]+[.H41]+[.I41]+[.J41])" office:value-type="float" office:value="19459.94">
            <text:p>19.459,94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41]/12*2" office:value-type="float" office:value="1678.94">
            <text:p>1.678,94 €</text:p>
          </table:table-cell>
          <table:table-cell table:style-name="ce23" table:formula="of:=[.L41]+[.M41]" office:value-type="currency" office:currency="EUR" office:value="11752.58">
            <text:p>11.752,58 €</text:p>
          </table:table-cell>
          <table:table-cell table:style-name="ce29" table:formula="of:=4898.54*1.025" office:value-type="float" office:value="5021">
            <text:p>5.021,00 €</text:p>
          </table:table-cell>
          <table:table-cell table:style-name="ce29" table:formula="of:=([.O41]/12)*2" office:value-type="float" office:value="836.83">
            <text:p>836,83 €</text:p>
          </table:table-cell>
          <table:table-cell table:style-name="ce29" table:formula="of:=[.O41]+[.P41]" office:value-type="float" office:value="5857.83">
            <text:p>5.857,83 €</text:p>
          </table:table-cell>
          <table:table-cell table:style-name="ce29" table:formula="of:=[.N41]+[.Q41]" office:value-type="float" office:value="17610.41">
            <text:p>17.610,41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41]+[.R41]+[.S41])" office:value-type="float" office:value="39093">
            <text:p>39.093,00 €</text:p>
          </table:table-cell>
          <table:table-cell table:style-name="ce35" table:formula="of:=([.T41]+[.U41])*0.331" office:value-type="float" office:value="13538.47">
            <text:p>13.538,47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14">
            <text:p>14</text:p>
          </table:table-cell>
          <table:table-cell table:style-name="ce9" office:value-type="string">
            <text:p>PL22015</text:p>
          </table:table-cell>
          <table:table-cell table:style-name="ce11" office:value-type="string">
            <text:p>Trabajadora Social</text:p>
          </table:table-cell>
          <table:table-cell table:style-name="ce3" office:value-type="string">
            <text:p>TRROM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float" office:value="8">
            <text:p>8</text:p>
          </table:table-cell>
          <table:table-cell table:style-name="ce23" table:formula="of:=ROUND(40.83*1.025; 2)*12*8+ ROUND(40.83*1.025; 2)*0" office:value-type="currency" office:currency="EUR" office:value="4017.6">
            <text:p>4.017,6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8+ ROUND(29.77*1.025; 2)*0" office:value-type="currency" office:currency="EUR" office:value="488.16">
            <text:p>488,16 €</text:p>
          </table:table-cell>
          <table:table-cell table:style-name="ce29" table:formula="of:=SUM([.F42]+[.H42]+[.I42]+[.J42])" office:value-type="float" office:value="20023.16">
            <text:p>20.023,16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42]/12*2" office:value-type="float" office:value="1678.94">
            <text:p>1.678,94 €</text:p>
          </table:table-cell>
          <table:table-cell table:style-name="ce23" table:formula="of:=[.L42]+[.M42]" office:value-type="currency" office:currency="EUR" office:value="11752.58">
            <text:p>11.752,58 €</text:p>
          </table:table-cell>
          <table:table-cell table:style-name="ce29" table:formula="of:=4898.54*1.025" office:value-type="float" office:value="5021">
            <text:p>5.021,00 €</text:p>
          </table:table-cell>
          <table:table-cell table:style-name="ce29" table:formula="of:=([.O42]/12)*2" office:value-type="float" office:value="836.83">
            <text:p>836,83 €</text:p>
          </table:table-cell>
          <table:table-cell table:style-name="ce29" table:formula="of:=[.O42]+[.P42]" office:value-type="float" office:value="5857.83">
            <text:p>5.857,83 €</text:p>
          </table:table-cell>
          <table:table-cell table:style-name="ce29" table:formula="of:=[.N42]+[.Q42]" office:value-type="float" office:value="17610.41">
            <text:p>17.610,41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42]+[.R42]+[.S42])" office:value-type="float" office:value="39656.22">
            <text:p>39.656,22 €</text:p>
          </table:table-cell>
          <table:table-cell table:style-name="ce35" table:formula="of:=([.T42]+[.U42])*0.331" office:value-type="float" office:value="13724.9">
            <text:p>13.724,90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15">
            <text:p>15</text:p>
          </table:table-cell>
          <table:table-cell table:style-name="ce9" office:value-type="string">
            <text:p>PL22016</text:p>
          </table:table-cell>
          <table:table-cell table:style-name="ce11" office:value-type="string">
            <text:p>Trabajadora Social</text:p>
          </table:table-cell>
          <table:table-cell table:style-name="ce3" office:value-type="string">
            <text:p>HEMAR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string">
            <text:p>4*5</text:p>
          </table:table-cell>
          <table:table-cell table:style-name="ce23" table:formula="of:=ROUND(40.83*1.025; 2)*12*4+ ROUND(40.83*1.025; 2)*3" office:value-type="currency" office:currency="EUR" office:value="2134.35">
            <text:p>2.134,35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4+ ROUND(29.77*1.025; 2)*1" office:value-type="currency" office:currency="EUR" office:value="274.59">
            <text:p>274,59 €</text:p>
          </table:table-cell>
          <table:table-cell table:style-name="ce29" table:formula="of:=SUM([.F43]+[.H43]+[.I43]+[.J43])" office:value-type="float" office:value="17926.34">
            <text:p>17.926,34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43]/12*2" office:value-type="float" office:value="1678.94">
            <text:p>1.678,94 €</text:p>
          </table:table-cell>
          <table:table-cell table:style-name="ce23" table:formula="of:=[.L43]+[.M43]" office:value-type="currency" office:currency="EUR" office:value="11752.58">
            <text:p>11.752,58 €</text:p>
          </table:table-cell>
          <table:table-cell table:style-name="ce29" table:formula="of:=4898.54*1.025" office:value-type="float" office:value="5021">
            <text:p>5.021,00 €</text:p>
          </table:table-cell>
          <table:table-cell table:style-name="ce29" table:formula="of:=([.O43]/12)*2" office:value-type="float" office:value="836.83">
            <text:p>836,83 €</text:p>
          </table:table-cell>
          <table:table-cell table:style-name="ce29" table:formula="of:=[.O43]+[.P43]" office:value-type="float" office:value="5857.83">
            <text:p>5.857,83 €</text:p>
          </table:table-cell>
          <table:table-cell table:style-name="ce29" table:formula="of:=[.N43]+[.Q43]" office:value-type="float" office:value="17610.41">
            <text:p>17.610,41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43]+[.R43]+[.S43])" office:value-type="float" office:value="37559.4">
            <text:p>37.559,40 €</text:p>
          </table:table-cell>
          <table:table-cell table:style-name="ce35" table:formula="of:=([.T43]+[.U43])*0.331" office:value-type="float" office:value="13030.85">
            <text:p>13.030,85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16">
            <text:p>16</text:p>
          </table:table-cell>
          <table:table-cell table:style-name="ce9" office:value-type="string">
            <text:p>PL22017</text:p>
          </table:table-cell>
          <table:table-cell table:style-name="ce11" office:value-type="string">
            <text:p>Trabajadora Social</text:p>
          </table:table-cell>
          <table:table-cell table:style-name="ce3" office:value-type="string">
            <text:p>MAHEM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float" office:value="7">
            <text:p>7</text:p>
          </table:table-cell>
          <table:table-cell table:style-name="ce23" table:formula="of:=ROUND(40.83*1.025; 2)*12*7+ ROUND(40.83*1.025; 2)*0" office:value-type="currency" office:currency="EUR" office:value="3515.4">
            <text:p>3.515,4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7+ ROUND(29.77*1.025; 2)*0" office:value-type="currency" office:currency="EUR" office:value="427.14">
            <text:p>427,14 €</text:p>
          </table:table-cell>
          <table:table-cell table:style-name="ce29" table:formula="of:=SUM([.F44]+[.H44]+[.I44]+[.J44])" office:value-type="float" office:value="19459.94">
            <text:p>19.459,94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44]/12*2" office:value-type="float" office:value="1678.94">
            <text:p>1.678,94 €</text:p>
          </table:table-cell>
          <table:table-cell table:style-name="ce23" table:formula="of:=[.L44]+[.M44]" office:value-type="currency" office:currency="EUR" office:value="11752.58">
            <text:p>11.752,58 €</text:p>
          </table:table-cell>
          <table:table-cell table:style-name="ce29" table:formula="of:=4898.54*1.025" office:value-type="float" office:value="5021">
            <text:p>5.021,00 €</text:p>
          </table:table-cell>
          <table:table-cell table:style-name="ce29" table:formula="of:=([.O44]/12)*2" office:value-type="float" office:value="836.83">
            <text:p>836,83 €</text:p>
          </table:table-cell>
          <table:table-cell table:style-name="ce29" table:formula="of:=[.O44]+[.P44]" office:value-type="float" office:value="5857.83">
            <text:p>5.857,83 €</text:p>
          </table:table-cell>
          <table:table-cell table:style-name="ce29" table:formula="of:=[.N44]+[.Q44]" office:value-type="float" office:value="17610.41">
            <text:p>17.610,41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44]+[.R44]+[.S44])" office:value-type="float" office:value="39093">
            <text:p>39.093,00 €</text:p>
          </table:table-cell>
          <table:table-cell table:style-name="ce35" table:formula="of:=([.T44]+[.U44])*0.331" office:value-type="float" office:value="13538.47">
            <text:p>13.538,47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17">
            <text:p>17</text:p>
          </table:table-cell>
          <table:table-cell table:style-name="ce9" office:value-type="string">
            <text:p>PL24047</text:p>
          </table:table-cell>
          <table:table-cell table:style-name="ce11" office:value-type="string">
            <text:p>Animadora Sociocultural</text:p>
          </table:table-cell>
          <table:table-cell table:style-name="ce3" office:value-type="string">
            <text:p>LOROM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86" office:value-type="float" office:value="6">
            <text:p>6</text:p>
          </table:table-cell>
          <table:table-cell table:style-name="ce23" table:formula="of:=ROUND(21.04*1.025; 2)*12*6+ ROUND(21.04*1.025; 2)*0" office:value-type="currency" office:currency="EUR" office:value="1553.04">
            <text:p>1.553,04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6+ ROUND(20.82*1.025; 2)*0" office:value-type="currency" office:currency="EUR" office:value="256.08">
            <text:p>256,08 €</text:p>
          </table:table-cell>
          <table:table-cell table:style-name="ce29" table:formula="of:=SUM([.F45]+[.H45]+[.I45]+[.J45])" office:value-type="float" office:value="11882.84">
            <text:p>11.882,84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45]/12*2" office:value-type="float" office:value="949.38">
            <text:p>949,38 €</text:p>
          </table:table-cell>
          <table:table-cell table:style-name="ce23" table:formula="of:=[.L45]+[.M45]" office:value-type="currency" office:currency="EUR" office:value="6645.66">
            <text:p>6.645,66 €</text:p>
          </table:table-cell>
          <table:table-cell table:style-name="ce29" table:formula="of:=2782.32*1.025" office:value-type="float" office:value="2851.88">
            <text:p>2.851,88 €</text:p>
          </table:table-cell>
          <table:table-cell table:style-name="ce29" table:formula="of:=([.O45]/12)*2" office:value-type="float" office:value="475.31">
            <text:p>475,31 €</text:p>
          </table:table-cell>
          <table:table-cell table:style-name="ce29" table:formula="of:=[.O45]+[.P45]" office:value-type="float" office:value="3327.19">
            <text:p>3.327,19 €</text:p>
          </table:table-cell>
          <table:table-cell table:style-name="ce29" table:formula="of:=[.N45]+[.Q45]" office:value-type="float" office:value="9972.85">
            <text:p>9.972,85 €</text:p>
          </table:table-cell>
          <table:table-cell table:style-name="ce92" table:formula="of:=1341*1.025" office:value-type="currency" office:currency="EUR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45]+[.R45]+[.S45])" office:value-type="float" office:value="23230.22">
            <text:p>23.230,22 €</text:p>
          </table:table-cell>
          <table:table-cell table:style-name="ce35" table:formula="of:=([.T45]+[.U45])*0.3325" office:value-type="float" office:value="8325.45">
            <text:p>8.325,45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18">
            <text:p>18</text:p>
          </table:table-cell>
          <table:table-cell table:style-name="ce9" office:value-type="string">
            <text:p>PL25056</text:p>
          </table:table-cell>
          <table:table-cell table:style-name="ce11" office:value-type="string">
            <text:p>Auxiliar de Hogar</text:p>
          </table:table-cell>
          <table:table-cell table:style-name="ce3" office:value-type="string">
            <text:p>CABEJ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86" office:value-type="string">
            <text:p>6*7</text:p>
          </table:table-cell>
          <table:table-cell table:style-name="ce23" table:formula="of:=ROUND(15.84*1.025; 2)*12*6+ ROUND(15.84*1.025; 2)*7" office:value-type="currency" office:currency="EUR" office:value="1282.96">
            <text:p>1.282,96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7+ ROUND(15.84*1.025; 2)*0" office:value-type="currency" office:currency="EUR" office:value="227.36">
            <text:p>227,36 €</text:p>
          </table:table-cell>
          <table:table-cell table:style-name="ce29" table:formula="of:=SUM([.F46]+[.H46]+[.I46]+[.J46])" office:value-type="float" office:value="10742.48">
            <text:p>10.742,48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46]/12*2" office:value-type="float" office:value="733.52">
            <text:p>733,52 €</text:p>
          </table:table-cell>
          <table:table-cell table:style-name="ce23" table:formula="of:=[.L46]+[.M46]" office:value-type="currency" office:currency="EUR" office:value="5134.64">
            <text:p>5.134,64 €</text:p>
          </table:table-cell>
          <table:table-cell table:style-name="ce29" table:formula="of:=1501.67*1.025" office:value-type="float" office:value="1539.21">
            <text:p>1.539,21 €</text:p>
          </table:table-cell>
          <table:table-cell table:style-name="ce29" table:formula="of:=([.O46]/12)*2" office:value-type="float" office:value="256.54">
            <text:p>256,54 €</text:p>
          </table:table-cell>
          <table:table-cell table:style-name="ce29" table:formula="of:=[.O46]+[.P46]" office:value-type="float" office:value="1795.75">
            <text:p>1.795,75 €</text:p>
          </table:table-cell>
          <table:table-cell table:style-name="ce29" table:formula="of:=[.N46]+[.Q46]" office:value-type="float" office:value="6930.39">
            <text:p>6.930,39 €</text:p>
          </table:table-cell>
          <table:table-cell table:style-name="ce92" table:formula="of:=1184.56*1.025" office:value-type="currency" office:currency="EUR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SUM([.K46]+[.R46]+[.S46])" office:value-type="float" office:value="18887.04">
            <text:p>18.887,04 €</text:p>
          </table:table-cell>
          <table:table-cell table:style-name="ce35" table:formula="of:=([.T46]+[.U46])*0.352" office:value-type="float" office:value="7311.75">
            <text:p>7.311,75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19">
            <text:p>19</text:p>
          </table:table-cell>
          <table:table-cell table:style-name="ce9" office:value-type="string">
            <text:p>PL25057</text:p>
          </table:table-cell>
          <table:table-cell table:style-name="ce11" office:value-type="string">
            <text:p>Auxiliar de Hogar</text:p>
          </table:table-cell>
          <table:table-cell table:style-name="ce3" office:value-type="string">
            <text:p>RACAN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86" office:value-type="float" office:value="6">
            <text:p>6</text:p>
          </table:table-cell>
          <table:table-cell table:style-name="ce23" table:formula="of:=ROUND(15.84*1.025; 2)*12*6+ ROUND(15.84*1.025; 2)*0" office:value-type="currency" office:currency="EUR" office:value="1169.28">
            <text:p>1.169,28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6+ ROUND(15.84*1.025; 2)*0" office:value-type="currency" office:currency="EUR" office:value="194.88">
            <text:p>194,88 €</text:p>
          </table:table-cell>
          <table:table-cell table:style-name="ce29" table:formula="of:=SUM([.F47]+[.H47]+[.I47]+[.J47])" office:value-type="float" office:value="10596.32">
            <text:p>10.596,32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47]/12*2" office:value-type="float" office:value="733.52">
            <text:p>733,52 €</text:p>
          </table:table-cell>
          <table:table-cell table:style-name="ce23" table:formula="of:=[.L47]+[.M47]" office:value-type="currency" office:currency="EUR" office:value="5134.64">
            <text:p>5.134,64 €</text:p>
          </table:table-cell>
          <table:table-cell table:style-name="ce29" table:formula="of:=1501.67*1.025" office:value-type="float" office:value="1539.21">
            <text:p>1.539,21 €</text:p>
          </table:table-cell>
          <table:table-cell table:style-name="ce29" table:formula="of:=([.O47]/12)*2" office:value-type="float" office:value="256.54">
            <text:p>256,54 €</text:p>
          </table:table-cell>
          <table:table-cell table:style-name="ce29" table:formula="of:=[.O47]+[.P47]" office:value-type="float" office:value="1795.75">
            <text:p>1.795,75 €</text:p>
          </table:table-cell>
          <table:table-cell table:style-name="ce29" table:formula="of:=[.N47]+[.Q47]" office:value-type="float" office:value="6930.39">
            <text:p>6.930,39 €</text:p>
          </table:table-cell>
          <table:table-cell table:style-name="ce92" table:formula="of:=1184.56*1.025" office:value-type="currency" office:currency="EUR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SUM([.K47]+[.R47]+[.S47])" office:value-type="float" office:value="18740.88">
            <text:p>18.740,88 €</text:p>
          </table:table-cell>
          <table:table-cell table:style-name="ce35" table:formula="of:=([.T47]+[.U47])*0.352" office:value-type="float" office:value="7260.3">
            <text:p>7.260,30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20">
            <text:p>20</text:p>
          </table:table-cell>
          <table:table-cell table:style-name="ce9" office:value-type="string">
            <text:p>PL25058</text:p>
          </table:table-cell>
          <table:table-cell table:style-name="ce11" office:value-type="string">
            <text:p>Auxiliar de Hogar</text:p>
          </table:table-cell>
          <table:table-cell table:style-name="ce3" office:value-type="string">
            <text:p>ALMEJ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86" office:value-type="float" office:value="5">
            <text:p>5</text:p>
          </table:table-cell>
          <table:table-cell table:style-name="ce23" table:formula="of:=ROUND(15.84*1.025; 2)*12*5+ ROUND(15.84*1.025; 2)*0" office:value-type="currency" office:currency="EUR" office:value="974.4">
            <text:p>974,40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5+ ROUND(15.84*1.025; 2)*0" office:value-type="currency" office:currency="EUR" office:value="162.4">
            <text:p>162,40 €</text:p>
          </table:table-cell>
          <table:table-cell table:style-name="ce29" table:formula="of:=SUM([.F48]+[.H48]+[.I48]+[.J48])" office:value-type="float" office:value="10368.96">
            <text:p>10.368,96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48]/12*2" office:value-type="float" office:value="733.52">
            <text:p>733,52 €</text:p>
          </table:table-cell>
          <table:table-cell table:style-name="ce23" table:formula="of:=[.L48]+[.M48]" office:value-type="currency" office:currency="EUR" office:value="5134.64">
            <text:p>5.134,64 €</text:p>
          </table:table-cell>
          <table:table-cell table:style-name="ce29" table:formula="of:=1501.67*1.025" office:value-type="float" office:value="1539.21">
            <text:p>1.539,21 €</text:p>
          </table:table-cell>
          <table:table-cell table:style-name="ce29" table:formula="of:=([.O48]/12)*2" office:value-type="float" office:value="256.54">
            <text:p>256,54 €</text:p>
          </table:table-cell>
          <table:table-cell table:style-name="ce29" table:formula="of:=[.O48]+[.P48]" office:value-type="float" office:value="1795.75">
            <text:p>1.795,75 €</text:p>
          </table:table-cell>
          <table:table-cell table:style-name="ce29" table:formula="of:=[.N48]+[.Q48]" office:value-type="float" office:value="6930.39">
            <text:p>6.930,39 €</text:p>
          </table:table-cell>
          <table:table-cell table:style-name="ce92" table:formula="of:=1184.56*1.025" office:value-type="currency" office:currency="EUR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SUM([.K48]+[.R48]+[.S48])" office:value-type="float" office:value="18513.52">
            <text:p>18.513,52 €</text:p>
          </table:table-cell>
          <table:table-cell table:style-name="ce35" table:formula="of:=([.T48]+[.U48])*0.352" office:value-type="float" office:value="7180.27">
            <text:p>7.180,27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21">
            <text:p>21</text:p>
          </table:table-cell>
          <table:table-cell table:style-name="ce9" office:value-type="string">
            <text:p>PL25059</text:p>
          </table:table-cell>
          <table:table-cell table:style-name="ce11" office:value-type="string">
            <text:p>Auxiliar de Hogar</text:p>
          </table:table-cell>
          <table:table-cell table:style-name="ce3" office:value-type="string">
            <text:p>MASUI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86" office:value-type="float" office:value="0">
            <text:p>0</text:p>
          </table:table-cell>
          <table:table-cell table:style-name="ce23" table:formula="of:=ROUND(15.68*1.035; 2)*12*0+ ROUND(15.68*1.035; 2)*0" office:value-type="currency" office:currency="EUR" office:value="0">
            <text:p>0,00 €</text:p>
          </table:table-cell>
          <table:table-cell table:style-name="ce23" table:formula="of:=ROUND(637.14*1.035; 2)*2" office:value-type="currency" office:currency="EUR" office:value="1318.88">
            <text:p>1.318,88 €</text:p>
          </table:table-cell>
          <table:table-cell table:style-name="ce23" table:formula="of:=ROUND(15.68*1.035; 2)*2*0+ ROUND(15.68*1.035; 2)*0" office:value-type="currency" office:currency="EUR" office:value="0">
            <text:p>0,00 €</text:p>
          </table:table-cell>
          <table:table-cell table:style-name="ce29" table:formula="of:=SUM([.F49]+[.H49]+[.I49]+[.J49])" office:value-type="float" office:value="9232.16">
            <text:p>9.232,16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49]/12*2" office:value-type="float" office:value="733.52">
            <text:p>733,52 €</text:p>
          </table:table-cell>
          <table:table-cell table:style-name="ce23" table:formula="of:=[.L49]+[.M49]" office:value-type="currency" office:currency="EUR" office:value="5134.64">
            <text:p>5.134,64 €</text:p>
          </table:table-cell>
          <table:table-cell table:style-name="ce29" table:formula="of:=1501.67*1.025" office:value-type="float" office:value="1539.21">
            <text:p>1.539,21 €</text:p>
          </table:table-cell>
          <table:table-cell table:style-name="ce29" table:formula="of:=([.O49]/12)*2" office:value-type="float" office:value="256.54">
            <text:p>256,54 €</text:p>
          </table:table-cell>
          <table:table-cell table:style-name="ce29" table:formula="of:=[.O49]+[.P49]" office:value-type="float" office:value="1795.75">
            <text:p>1.795,75 €</text:p>
          </table:table-cell>
          <table:table-cell table:style-name="ce29" table:formula="of:=[.N49]+[.Q49]" office:value-type="float" office:value="6930.39">
            <text:p>6.930,39 €</text:p>
          </table:table-cell>
          <table:table-cell table:style-name="ce92" table:formula="of:=1184.56*1.025" office:value-type="currency" office:currency="EUR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SUM([.K49]+[.R49]+[.S49])" office:value-type="float" office:value="17376.72">
            <text:p>17.376,72 €</text:p>
          </table:table-cell>
          <table:table-cell table:style-name="ce35" table:formula="of:=([.T49]+[.U49])*0.352" office:value-type="float" office:value="6780.12">
            <text:p>6.780,12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style-name="ce4" table:number-columns-repeated="2"/>
          <table:table-cell/>
          <table:table-cell table:style-name="ce81"/>
          <table:table-cell table:style-name="ce4"/>
          <table:table-cell table:style-name="ce84"/>
          <table:table-cell table:style-name="ce88"/>
          <table:table-cell/>
          <table:table-cell table:style-name="ce27" table:number-columns-repeated="2"/>
          <table:table-cell table:number-columns-repeated="11"/>
          <table:table-cell table:style-name="ce33"/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number-columns-repeated="1024"/>
        </table:table-row>
        <table:table-row table:style-name="ro6">
          <table:table-cell table:style-name="ce1" office:value-type="string" table:number-columns-spanned="22" table:number-rows-spanned="1">
            <text:p>PROGRAMA: FOMENTO DEL EMPLEO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 table:number-columns-repeated="986"/>
          <table:table-cell table:style-name="ce40" table:number-columns-repeated="10"/>
          <table:table-cell table:number-columns-repeated="6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83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74" office:value-type="string">
            <text:p>IMPORTE TRIENIOS</text:p>
          </table:table-cell>
          <table:table-cell table:style-name="ce74" office:value-type="string">
            <text:p>PAGA EXTRA JUNIO/DICIEMBRE</text:p>
          </table:table-cell>
          <table:table-cell table:style-name="ce74" office:value-type="string">
            <text:p>TRIENIO PAGA EXTRA JUNIO/DICIEMBRE</text:p>
          </table:table-cell>
          <table:table-cell table:style-name="ce74" office:value-type="string">
            <text:p>TOTAL RETRIBUCIONES BÁSICAS</text:p>
          </table:table-cell>
          <table:table-cell table:style-name="ce74" office:value-type="string">
            <text:p>COMP. DESTINO</text:p>
          </table:table-cell>
          <table:table-cell table:style-name="ce74" office:value-type="string">
            <text:p>COMP. DESTINO JUNIO/DICIEMBRE</text:p>
          </table:table-cell>
          <table:table-cell table:style-name="ce74" office:value-type="string">
            <text:p>TOTAL COMP. DESTINO</text:p>
          </table:table-cell>
          <table:table-cell table:style-name="ce74" office:value-type="string">
            <text:p>COMP. ESPECÍFICO</text:p>
          </table:table-cell>
          <table:table-cell table:style-name="ce74" office:value-type="string">
            <text:p>COMP. ESPECÍFICO JUNIO/DICIEMBRE</text:p>
          </table:table-cell>
          <table:table-cell table:style-name="ce74" office:value-type="string">
            <text:p>TOTAL COMP. ESPECÍFICO</text:p>
          </table:table-cell>
          <table:table-cell table:style-name="ce74" office:value-type="string">
            <text:p>TOTAL RETRIBUCIONES COMPLEMENTARIAS</text:p>
          </table:table-cell>
          <table:table-cell table:style-name="ce74" office:value-type="string">
            <text:p>RESIDENCIA</text:p>
          </table:table-cell>
          <table:table-cell table:style-name="ce74" office:value-type="string">
            <text:p>PRODUCTIVIDAD CONVENIO</text:p>
          </table:table-cell>
          <table:table-cell table:style-name="ce74" office:value-type="string">
            <text:p>TOTAL RETRIBUCIONES</text:p>
          </table:table-cell>
          <table:table-cell table:style-name="ce74" office:value-type="string">
            <text:p>SEGURIDAD SOCIAL</text:p>
          </table:table-cell>
          <table:table-cell table:style-name="ce14" table:number-columns-repeated="985"/>
          <table:table-cell table:style-name="ce36" table:number-columns-repeated="10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L21009</text:p>
          </table:table-cell>
          <table:table-cell table:style-name="ce11" office:value-type="string">
            <text:p>A.D.L.(Licenciada)</text:p>
          </table:table-cell>
          <table:table-cell table:style-name="ce3" office:value-type="string">
            <text:p>GOLEA</text:p>
          </table:table-cell>
          <table:table-cell table:style-name="ce3" office:value-type="string">
            <text:p>A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86" office:value-type="float" office:value="6">
            <text:p>6</text:p>
          </table:table-cell>
          <table:table-cell table:style-name="ce23" table:formula="of:=ROUND(50.07*1.025; 2)*12*4+ ROUND(50.07*1.025; 2)*0+ROUND(40.83*1.025; 2)*12*2" office:value-type="currency" office:currency="EUR" office:value="3467.76">
            <text:p>3.467,76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4+ ROUND(30.91*1.025; 2)*0+ROUND(29.77*1.025; 2)*2*2" office:value-type="currency" office:currency="EUR" office:value="375.48">
            <text:p>375,48 €</text:p>
          </table:table-cell>
          <table:table-cell table:style-name="ce29" table:formula="of:=SUM([.F54]+[.H54]+[.I54]+[.J54])" office:value-type="float" office:value="21489.7">
            <text:p>21.489,70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54]/12*2" office:value-type="float" office:value="2329.46">
            <text:p>2.329,46 €</text:p>
          </table:table-cell>
          <table:table-cell table:style-name="ce23" table:formula="of:=[.L54]+[.M54]" office:value-type="currency" office:currency="EUR" office:value="16306.22">
            <text:p>16.306,22 €</text:p>
          </table:table-cell>
          <table:table-cell table:style-name="ce29" table:formula="of:=6221.42*1.025" office:value-type="float" office:value="6376.96">
            <text:p>6.376,96 €</text:p>
          </table:table-cell>
          <table:table-cell table:style-name="ce29" table:formula="of:=([.O54]/12)*2" office:value-type="float" office:value="1062.83">
            <text:p>1.062,83 €</text:p>
          </table:table-cell>
          <table:table-cell table:style-name="ce29" table:formula="of:=[.O54]+[.P54]" office:value-type="float" office:value="7439.79">
            <text:p>7.439,79 €</text:p>
          </table:table-cell>
          <table:table-cell table:style-name="ce29" table:formula="of:=[.N54]+[.Q54]" office:value-type="float" office:value="23746.01">
            <text:p>23.746,01 €</text:p>
          </table:table-cell>
          <table:table-cell table:style-name="ce92" table:formula="of:=2414.62*1.025" office:value-type="currency" office:currency="EUR" office:value="2474.99">
            <text:p>2.474,99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54]+[.R54]+[.S54])" office:value-type="float" office:value="47710.7">
            <text:p>47.710,70 €</text:p>
          </table:table-cell>
          <table:table-cell table:style-name="ce35" table:formula="of:=([.T54]+[.U54])*0.331" office:value-type="float" office:value="16390.93">
            <text:p>16.390,93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style-name="ce4" table:number-columns-repeated="2"/>
          <table:table-cell/>
          <table:table-cell table:style-name="ce4" table:number-columns-repeated="2"/>
          <table:table-cell/>
          <table:table-cell table:style-name="ce88"/>
          <table:table-cell/>
          <table:table-cell table:style-name="ce27" table:number-columns-repeated="2"/>
          <table:table-cell table:number-columns-repeated="11"/>
          <table:table-cell table:style-name="ce33"/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number-columns-repeated="3"/>
          <table:table-cell table:style-name="ce6" table:number-columns-repeated="2"/>
          <table:table-cell table:style-name="ce28"/>
          <table:table-cell table:number-columns-repeated="1018"/>
        </table:table-row>
        <table:table-row table:style-name="ro6">
          <table:table-cell table:style-name="ce1" office:value-type="string" table:number-columns-spanned="22" table:number-rows-spanned="1">
            <text:p>PROGRAMA: ADMINISTRACIÓN GENERAL DE EDUCACIÓN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 table:number-columns-repeated="986"/>
          <table:table-cell table:style-name="ce40" table:number-columns-repeated="10"/>
          <table:table-cell table:number-columns-repeated="6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83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74" office:value-type="string">
            <text:p>IMPORTE TRIENIOS</text:p>
          </table:table-cell>
          <table:table-cell table:style-name="ce74" office:value-type="string">
            <text:p>PAGA EXTRA JUNIO/DICIEMBRE</text:p>
          </table:table-cell>
          <table:table-cell table:style-name="ce74" office:value-type="string">
            <text:p>TRIENIO PAGA EXTRA JUNIO/DICIEMBRE</text:p>
          </table:table-cell>
          <table:table-cell table:style-name="ce74" office:value-type="string">
            <text:p>TOTAL RETRIBUCIONES BÁSICAS</text:p>
          </table:table-cell>
          <table:table-cell table:style-name="ce74" office:value-type="string">
            <text:p>COMP. DESTINO</text:p>
          </table:table-cell>
          <table:table-cell table:style-name="ce74" office:value-type="string">
            <text:p>COMP. DESTINO JUNIO/DICIEMBRE</text:p>
          </table:table-cell>
          <table:table-cell table:style-name="ce74" office:value-type="string">
            <text:p>TOTAL COMP. DESTINO</text:p>
          </table:table-cell>
          <table:table-cell table:style-name="ce74" office:value-type="string">
            <text:p>COMP. ESPECÍFICO</text:p>
          </table:table-cell>
          <table:table-cell table:style-name="ce74" office:value-type="string">
            <text:p>COMP. ESPECÍFICO JUNIO/DICIEMBRE</text:p>
          </table:table-cell>
          <table:table-cell table:style-name="ce74" office:value-type="string">
            <text:p>TOTAL COMP. ESPECÍFICO</text:p>
          </table:table-cell>
          <table:table-cell table:style-name="ce74" office:value-type="string">
            <text:p>TOTAL RETRIBUCIONES COMPLEMENTARIAS</text:p>
          </table:table-cell>
          <table:table-cell table:style-name="ce74" office:value-type="string">
            <text:p>RESIDENCIA</text:p>
          </table:table-cell>
          <table:table-cell table:style-name="ce74" office:value-type="string">
            <text:p>PRODUCTIVIDAD CONVENIO</text:p>
          </table:table-cell>
          <table:table-cell table:style-name="ce74" office:value-type="string">
            <text:p>TOTAL RETRIBUCIONES</text:p>
          </table:table-cell>
          <table:table-cell table:style-name="ce74" office:value-type="string">
            <text:p>SEGURIDAD SOCIAL</text:p>
          </table:table-cell>
          <table:table-cell table:style-name="ce14" table:number-columns-repeated="985"/>
          <table:table-cell table:style-name="ce36" table:number-columns-repeated="10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L21010</text:p>
          </table:table-cell>
          <table:table-cell table:style-name="ce11" office:value-type="string">
            <text:p>Pedagoga</text:p>
          </table:table-cell>
          <table:table-cell table:style-name="ce3" office:value-type="string">
            <text:p>ALSUC</text:p>
          </table:table-cell>
          <table:table-cell table:style-name="ce3" office:value-type="string">
            <text:p>A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86" office:value-type="float" office:value="5">
            <text:p>5</text:p>
          </table:table-cell>
          <table:table-cell table:style-name="ce23" table:formula="of:=ROUND(50.07*1.025; 2)*12*5+ ROUND(50.07*1.025; 2)*0" office:value-type="currency" office:currency="EUR" office:value="3079.2">
            <text:p>3.079,20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5+ ROUND(30.91*1.025; 2)*0" office:value-type="currency" office:currency="EUR" office:value="316.8">
            <text:p>316,80 €</text:p>
          </table:table-cell>
          <table:table-cell table:style-name="ce29" table:formula="of:=SUM([.F59]+[.H59]+[.I59]+[.J59])" office:value-type="float" office:value="21042.46">
            <text:p>21.042,4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59]/12*2" office:value-type="float" office:value="2329.46">
            <text:p>2.329,46 €</text:p>
          </table:table-cell>
          <table:table-cell table:style-name="ce23" table:formula="of:=[.L59]+[.M59]" office:value-type="currency" office:currency="EUR" office:value="16306.22">
            <text:p>16.306,22 €</text:p>
          </table:table-cell>
          <table:table-cell table:style-name="ce29" table:formula="of:=6221.42*1.025" office:value-type="float" office:value="6376.96">
            <text:p>6.376,96 €</text:p>
          </table:table-cell>
          <table:table-cell table:style-name="ce29" table:formula="of:=([.O59]/12)*2" office:value-type="float" office:value="1062.83">
            <text:p>1.062,83 €</text:p>
          </table:table-cell>
          <table:table-cell table:style-name="ce29" table:formula="of:=[.O59]+[.P59]" office:value-type="float" office:value="7439.79">
            <text:p>7.439,79 €</text:p>
          </table:table-cell>
          <table:table-cell table:style-name="ce29" table:formula="of:=[.N59]+[.Q59]" office:value-type="float" office:value="23746.01">
            <text:p>23.746,01 €</text:p>
          </table:table-cell>
          <table:table-cell table:style-name="ce92" table:formula="of:=2414.62*1.025" office:value-type="currency" office:currency="EUR" office:value="2474.99">
            <text:p>2.474,99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59]+[.R59]+[.S59])" office:value-type="float" office:value="47263.46">
            <text:p>47.263,46 €</text:p>
          </table:table-cell>
          <table:table-cell table:style-name="ce35" table:formula="of:=([.T59]+[.U59])*0.331" office:value-type="float" office:value="16242.89">
            <text:p>16.242,89 €</text:p>
          </table:table-cell>
          <table:table-cell table:number-columns-repeated="995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9" office:value-type="string">
            <text:p>PL22019</text:p>
          </table:table-cell>
          <table:table-cell table:style-name="ce11" office:value-type="string">
            <text:p>Educadora Social</text:p>
          </table:table-cell>
          <table:table-cell table:style-name="ce3" office:value-type="string">
            <text:p>SAGOM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float" office:value="5">
            <text:p>5</text:p>
          </table:table-cell>
          <table:table-cell table:style-name="ce23" table:formula="of:=ROUND(40.83*1.025; 2)*12*5+ ROUND(40.83*1.025; 2)*0" office:value-type="currency" office:currency="EUR" office:value="2511">
            <text:p>2.511,0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5+ ROUND(29.77*1.025; 2)*0" office:value-type="currency" office:currency="EUR" office:value="305.1">
            <text:p>305,10 €</text:p>
          </table:table-cell>
          <table:table-cell table:style-name="ce29" table:formula="of:=SUM([.F60]+[.H60]+[.I60]+[.J60])" office:value-type="float" office:value="18333.5">
            <text:p>18.333,50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60]/12*2" office:value-type="float" office:value="1678.94">
            <text:p>1.678,94 €</text:p>
          </table:table-cell>
          <table:table-cell table:style-name="ce23" table:formula="of:=[.L60]+[.M60]" office:value-type="currency" office:currency="EUR" office:value="11752.58">
            <text:p>11.752,58 €</text:p>
          </table:table-cell>
          <table:table-cell table:style-name="ce29" table:formula="of:=4898.54*1.025" office:value-type="float" office:value="5021">
            <text:p>5.021,00 €</text:p>
          </table:table-cell>
          <table:table-cell table:style-name="ce29" table:formula="of:=([.O60]/12)*2" office:value-type="float" office:value="836.83">
            <text:p>836,83 €</text:p>
          </table:table-cell>
          <table:table-cell table:style-name="ce29" table:formula="of:=[.O60]+[.P60]" office:value-type="float" office:value="5857.83">
            <text:p>5.857,83 €</text:p>
          </table:table-cell>
          <table:table-cell table:style-name="ce29" table:formula="of:=[.N60]+[.Q60]" office:value-type="float" office:value="17610.41">
            <text:p>17.610,41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60]+[.R60]+[.S60])" office:value-type="float" office:value="37966.56">
            <text:p>37.966,56 €</text:p>
          </table:table-cell>
          <table:table-cell table:style-name="ce35" table:formula="of:=([.T60]+[.U60])*0.3325" office:value-type="float" office:value="13225.28">
            <text:p>13.225,28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style-name="ce63" table:number-columns-repeated="2"/>
          <table:table-cell table:style-name="ce67"/>
          <table:table-cell table:style-name="ce4" table:number-columns-repeated="2"/>
          <table:table-cell/>
          <table:table-cell table:style-name="ce4"/>
          <table:table-cell/>
          <table:table-cell table:style-name="ce27" table:number-columns-repeated="2"/>
          <table:table-cell table:number-columns-repeated="12"/>
          <table:table-cell table:style-name="ce94"/>
          <table:table-cell/>
          <table:table-cell table:style-name="ce97" table:number-columns-repeated="993"/>
          <table:table-cell table:style-name="ce8"/>
          <table:table-cell table:number-columns-repeated="6"/>
        </table:table-row>
        <table:table-row table:style-name="ro5">
          <table:table-cell table:style-name="ce8" table:number-columns-repeated="1018"/>
          <table:table-cell table:number-columns-repeated="6"/>
        </table:table-row>
        <table:table-row table:style-name="ro6">
          <table:table-cell table:style-name="ce1" office:value-type="string" table:number-columns-spanned="22" table:number-rows-spanned="1">
            <text:p>PROGRAMA: FUNCIONAMIENTO DE CENTROS DOCENTES DE ENSEÑANZA INFANTIL Y PRIMARIA Y EDUCACIÓN ESPECIAL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 table:number-columns-repeated="986"/>
          <table:table-cell table:style-name="ce40" table:number-columns-repeated="10"/>
          <table:table-cell table:number-columns-repeated="6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83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74" office:value-type="string">
            <text:p>IMPORTE TRIENIOS</text:p>
          </table:table-cell>
          <table:table-cell table:style-name="ce74" office:value-type="string">
            <text:p>PAGA EXTRA JUNIO/DICIEMBRE</text:p>
          </table:table-cell>
          <table:table-cell table:style-name="ce74" office:value-type="string">
            <text:p>TRIENIO PAGA EXTRA JUNIO/DICIEMBRE</text:p>
          </table:table-cell>
          <table:table-cell table:style-name="ce74" office:value-type="string">
            <text:p>TOTAL RETRIBUCIONES BÁSICAS</text:p>
          </table:table-cell>
          <table:table-cell table:style-name="ce74" office:value-type="string">
            <text:p>COMP. DESTINO</text:p>
          </table:table-cell>
          <table:table-cell table:style-name="ce74" office:value-type="string">
            <text:p>COMP. DESTINO JUNIO/DICIEMBRE</text:p>
          </table:table-cell>
          <table:table-cell table:style-name="ce74" office:value-type="string">
            <text:p>TOTAL COMP. DESTINO</text:p>
          </table:table-cell>
          <table:table-cell table:style-name="ce74" office:value-type="string">
            <text:p>COMP. ESPECÍFICO</text:p>
          </table:table-cell>
          <table:table-cell table:style-name="ce74" office:value-type="string">
            <text:p>COMP. ESPECÍFICO JUNIO/DICIEMBRE</text:p>
          </table:table-cell>
          <table:table-cell table:style-name="ce74" office:value-type="string">
            <text:p>TOTAL COMP. ESPECÍFICO</text:p>
          </table:table-cell>
          <table:table-cell table:style-name="ce74" office:value-type="string">
            <text:p>TOTAL RETRIBUCIONES COMPLEMENTARIAS</text:p>
          </table:table-cell>
          <table:table-cell table:style-name="ce74" office:value-type="string">
            <text:p>RESIDENCIA</text:p>
          </table:table-cell>
          <table:table-cell table:style-name="ce74" office:value-type="string">
            <text:p>PRODUCTIVIDAD CONVENIO</text:p>
          </table:table-cell>
          <table:table-cell table:style-name="ce74" office:value-type="string">
            <text:p>TOTAL RETRIBUCIONES</text:p>
          </table:table-cell>
          <table:table-cell table:style-name="ce74" office:value-type="string">
            <text:p>SEGURIDAD SOCIAL</text:p>
          </table:table-cell>
          <table:table-cell table:style-name="ce14" table:number-columns-repeated="985"/>
          <table:table-cell table:style-name="ce36" table:number-columns-repeated="10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L21005</text:p>
          </table:table-cell>
          <table:table-cell table:style-name="ce11" office:value-type="string">
            <text:p>Pedagoga</text:p>
          </table:table-cell>
          <table:table-cell table:style-name="ce3" office:value-type="string">
            <text:p>QUCAL</text:p>
          </table:table-cell>
          <table:table-cell table:style-name="ce3" office:value-type="string">
            <text:p>A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86" office:value-type="float" office:value="6">
            <text:p>6</text:p>
          </table:table-cell>
          <table:table-cell table:style-name="ce23" table:formula="of:=ROUND(50.07*1.025; 2)*12*6+ ROUND(50.07*1.025; 2)*0" office:value-type="currency" office:currency="EUR" office:value="3695.04">
            <text:p>3.695,04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6+ ROUND(30.91*1.025; 2)*0" office:value-type="currency" office:currency="EUR" office:value="380.16">
            <text:p>380,16 €</text:p>
          </table:table-cell>
          <table:table-cell table:style-name="ce29" table:formula="of:=SUM([.F65]+[.H65]+[.I65]+[.J65])" office:value-type="float" office:value="21721.66">
            <text:p>21.721,6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65]/12*2" office:value-type="float" office:value="2329.46">
            <text:p>2.329,46 €</text:p>
          </table:table-cell>
          <table:table-cell table:style-name="ce23" table:formula="of:=[.L65]+[.M65]" office:value-type="currency" office:currency="EUR" office:value="16306.22">
            <text:p>16.306,22 €</text:p>
          </table:table-cell>
          <table:table-cell table:style-name="ce29" table:formula="of:=6221.42*1.025" office:value-type="float" office:value="6376.96">
            <text:p>6.376,96 €</text:p>
          </table:table-cell>
          <table:table-cell table:style-name="ce29" table:formula="of:=([.O65]/12)*2" office:value-type="float" office:value="1062.83">
            <text:p>1.062,83 €</text:p>
          </table:table-cell>
          <table:table-cell table:style-name="ce29" table:formula="of:=[.O65]+[.P65]" office:value-type="float" office:value="7439.79">
            <text:p>7.439,79 €</text:p>
          </table:table-cell>
          <table:table-cell table:style-name="ce29" table:formula="of:=[.N65]+[.Q65]" office:value-type="float" office:value="23746.01">
            <text:p>23.746,01 €</text:p>
          </table:table-cell>
          <table:table-cell table:style-name="ce92" table:formula="of:=2414.62*1.025" office:value-type="currency" office:currency="EUR" office:value="2474.99">
            <text:p>2.474,99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65]+[.R65]+[.S65])" office:value-type="float" office:value="47942.66">
            <text:p>47.942,66 €</text:p>
          </table:table-cell>
          <table:table-cell table:style-name="ce35" table:formula="of:=(4139.4*0.331)*12" office:value-type="float" office:value="16441.7">
            <text:p>16.441,70 €</text:p>
          </table:table-cell>
          <table:table-cell table:number-columns-repeated="995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9" office:value-type="string">
            <text:p>PL23016</text:p>
          </table:table-cell>
          <table:table-cell table:style-name="ce11" office:value-type="string">
            <text:p>Técnico Superior E.I.</text:p>
          </table:table-cell>
          <table:table-cell table:style-name="ce18" office:value-type="string">
            <text:p>GOVAM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86" office:value-type="string">
            <text:p>9*10</text:p>
          </table:table-cell>
          <table:table-cell table:style-name="ce23" table:formula="of:=ROUND(30.91*1.025; 2)*12*4+ROUND(30.91*1.025; 2)*1+ROUND(21.04*1.025; 2)*12*5" office:value-type="currency" office:currency="EUR" office:value="2846.52">
            <text:p>2.846,52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4+ROUND(26.68*1.025; 2)*1+ROUND(20.82*1.025; 2)*2*5" office:value-type="currency" office:currency="EUR" office:value="459.55">
            <text:p>459,55 €</text:p>
          </table:table-cell>
          <table:table-cell table:style-name="ce29" table:formula="of:=SUM([.F66]+[.H66]+[.I66]+[.J66])" office:value-type="float" office:value="15190.65">
            <text:p>15.190,65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66]/12*2" office:value-type="float" office:value="1225.98">
            <text:p>1.225,98 €</text:p>
          </table:table-cell>
          <table:table-cell table:style-name="ce23" table:formula="of:=[.L66]+[.M66]" office:value-type="currency" office:currency="EUR" office:value="8581.86">
            <text:p>8.581,86 €</text:p>
          </table:table-cell>
          <table:table-cell table:style-name="ce29" table:formula="of:=4899.31*1.025" office:value-type="float" office:value="5021.79">
            <text:p>5.021,79 €</text:p>
          </table:table-cell>
          <table:table-cell table:style-name="ce29" table:formula="of:=([.O66]/12)*2" office:value-type="float" office:value="836.97">
            <text:p>836,97 €</text:p>
          </table:table-cell>
          <table:table-cell table:style-name="ce29" table:formula="of:=[.O66]+[.P66]" office:value-type="float" office:value="5858.76">
            <text:p>5.858,76 €</text:p>
          </table:table-cell>
          <table:table-cell table:style-name="ce29" table:formula="of:=[.N66]+[.Q66]" office:value-type="float" office:value="14440.62">
            <text:p>14.440,62 €</text:p>
          </table:table-cell>
          <table:table-cell table:style-name="ce92" table:formula="of:=1627.14*1.025" office:value-type="currency" office:currency="EUR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66]+[.R66]+[.S66]" office:value-type="float" office:value="31299.09">
            <text:p>31.299,09 €</text:p>
          </table:table-cell>
          <table:table-cell table:style-name="ce35" table:formula="of:=([.T66]+[.U66])*0.3325" office:value-type="float" office:value="11008.35">
            <text:p>11.008,35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3">
            <text:p>3</text:p>
          </table:table-cell>
          <table:table-cell table:style-name="ce9" office:value-type="string">
            <text:p>PL23017</text:p>
          </table:table-cell>
          <table:table-cell table:style-name="ce11" office:value-type="string">
            <text:p>Técnico Superior E.I.</text:p>
          </table:table-cell>
          <table:table-cell table:style-name="ce18" office:value-type="string">
            <text:p>GOCRM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86" office:value-type="float" office:value="7">
            <text:p>7</text:p>
          </table:table-cell>
          <table:table-cell table:style-name="ce23" table:formula="of:=ROUND(30.91*1.025; 2)*12*3+ROUND(30.91*1.025; 2)*0+ROUND(21.04*1.025; 2)*12*4" office:value-type="currency" office:currency="EUR" office:value="2175.84">
            <text:p>2.175,84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3+ROUND(26.68*1.025; 2)*0+ROUND(20.82*1.025; 2)*2*4" office:value-type="currency" office:currency="EUR" office:value="334.82">
            <text:p>334,82 €</text:p>
          </table:table-cell>
          <table:table-cell table:style-name="ce29" table:formula="of:=SUM([.F67]+[.H67]+[.I67]+[.J67])" office:value-type="float" office:value="14395.24">
            <text:p>14.395,24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67]/12*2" office:value-type="float" office:value="1225.98">
            <text:p>1.225,98 €</text:p>
          </table:table-cell>
          <table:table-cell table:style-name="ce23" table:formula="of:=[.L67]+[.M67]" office:value-type="currency" office:currency="EUR" office:value="8581.86">
            <text:p>8.581,86 €</text:p>
          </table:table-cell>
          <table:table-cell table:style-name="ce29" table:formula="of:=4899.31*1.025" office:value-type="float" office:value="5021.79">
            <text:p>5.021,79 €</text:p>
          </table:table-cell>
          <table:table-cell table:style-name="ce29" table:formula="of:=([.O67]/12)*2" office:value-type="float" office:value="836.97">
            <text:p>836,97 €</text:p>
          </table:table-cell>
          <table:table-cell table:style-name="ce29" table:formula="of:=[.O67]+[.P67]" office:value-type="float" office:value="5858.76">
            <text:p>5.858,76 €</text:p>
          </table:table-cell>
          <table:table-cell table:style-name="ce29" table:formula="of:=[.N67]+[.Q67]" office:value-type="float" office:value="14440.62">
            <text:p>14.440,62 €</text:p>
          </table:table-cell>
          <table:table-cell table:style-name="ce92" table:formula="of:=1627.14*1.025" office:value-type="currency" office:currency="EUR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67]+[.R67]+[.S67])" office:value-type="float" office:value="30503.68">
            <text:p>30.503,68 €</text:p>
          </table:table-cell>
          <table:table-cell table:style-name="ce35" table:formula="of:=([.T67]+[.U67])*0.3325" office:value-type="float" office:value="10743.87">
            <text:p>10.743,87 €</text:p>
          </table:table-cell>
          <table:table-cell table:style-name="ce94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4">
            <text:p>4</text:p>
          </table:table-cell>
          <table:table-cell table:style-name="ce9" office:value-type="string">
            <text:p>PL23018</text:p>
          </table:table-cell>
          <table:table-cell table:style-name="ce11" office:value-type="string">
            <text:p>Técnico Superior E.I.</text:p>
          </table:table-cell>
          <table:table-cell table:style-name="ce18" office:value-type="string">
            <text:p>MOVEV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86" office:value-type="float" office:value="7">
            <text:p>7</text:p>
          </table:table-cell>
          <table:table-cell table:style-name="ce23" table:formula="of:=ROUND(30.91*1.025; 2)*12*3+ROUND(30.91*1.025; 2)*0+ROUND(21.04*1.025; 2)*12*4" office:value-type="currency" office:currency="EUR" office:value="2175.84">
            <text:p>2.175,84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3+ROUND(26.68*1.025; 2)*0+ROUND(20.82*1.025; 2)*2*4" office:value-type="currency" office:currency="EUR" office:value="334.82">
            <text:p>334,82 €</text:p>
          </table:table-cell>
          <table:table-cell table:style-name="ce29" table:formula="of:=SUM([.F68]+[.H68]+[.I68]+[.J68])" office:value-type="float" office:value="14395.24">
            <text:p>14.395,24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68]/12*2" office:value-type="float" office:value="1225.98">
            <text:p>1.225,98 €</text:p>
          </table:table-cell>
          <table:table-cell table:style-name="ce23" table:formula="of:=[.L68]+[.M68]" office:value-type="currency" office:currency="EUR" office:value="8581.86">
            <text:p>8.581,86 €</text:p>
          </table:table-cell>
          <table:table-cell table:style-name="ce29" table:formula="of:=4899.31*1.025" office:value-type="float" office:value="5021.79">
            <text:p>5.021,79 €</text:p>
          </table:table-cell>
          <table:table-cell table:style-name="ce29" table:formula="of:=([.O68]/12)*2" office:value-type="float" office:value="836.97">
            <text:p>836,97 €</text:p>
          </table:table-cell>
          <table:table-cell table:style-name="ce29" table:formula="of:=[.O68]+[.P68]" office:value-type="float" office:value="5858.76">
            <text:p>5.858,76 €</text:p>
          </table:table-cell>
          <table:table-cell table:style-name="ce29" table:formula="of:=[.N68]+[.Q68]" office:value-type="float" office:value="14440.62">
            <text:p>14.440,62 €</text:p>
          </table:table-cell>
          <table:table-cell table:style-name="ce92" table:formula="of:=1627.14*1.025" office:value-type="currency" office:currency="EUR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68]+[.R68]+[.S68])" office:value-type="float" office:value="30503.68">
            <text:p>30.503,68 €</text:p>
          </table:table-cell>
          <table:table-cell table:style-name="ce35" table:formula="of:=([.T68]+[.U68])*0.3325" office:value-type="float" office:value="10743.87">
            <text:p>10.743,87 €</text:p>
          </table:table-cell>
          <table:table-cell table:style-name="ce9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number-columns-repeated="3"/>
          <table:table-cell table:style-name="ce12"/>
          <table:table-cell table:style-name="ce4"/>
          <table:table-cell table:number-columns-repeated="3"/>
          <table:table-cell table:style-name="ce27" table:number-columns-repeated="2"/>
          <table:table-cell table:number-columns-repeated="12"/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number-columns-repeated="3"/>
          <table:table-cell table:style-name="ce6" table:number-columns-repeated="2"/>
          <table:table-cell table:style-name="ce28"/>
          <table:table-cell table:number-columns-repeated="1018"/>
        </table:table-row>
        <table:table-row table:style-name="ro6">
          <table:table-cell table:style-name="ce1" office:value-type="string" table:number-columns-spanned="22" table:number-rows-spanned="1">
            <text:p>PROGRAMA: ADMINISTRACIÓN GENERAL DE CULTURA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8"/>
          <table:table-cell table:style-name="ce40"/>
          <table:table-cell table:style-name="ce43"/>
          <table:table-cell table:style-name="ce51"/>
          <table:table-cell table:style-name="ce54"/>
          <table:table-cell table:style-name="ce58"/>
          <table:table-cell table:style-name="ce54" table:number-columns-repeated="986"/>
          <table:table-cell table:style-name="ce40" table:number-columns-repeated="9"/>
          <table:table-cell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83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74" office:value-type="string">
            <text:p>IMPORTE TRIENIOS</text:p>
          </table:table-cell>
          <table:table-cell table:style-name="ce74" office:value-type="string">
            <text:p>PAGA EXTRA JUNIO/DICIEMBRE</text:p>
          </table:table-cell>
          <table:table-cell table:style-name="ce74" office:value-type="string">
            <text:p>TRIENIO PAGA EXTRA JUNIO/DICIEMBRE</text:p>
          </table:table-cell>
          <table:table-cell table:style-name="ce74" office:value-type="string">
            <text:p>TOTAL RETRIBUCIONES BÁSICAS</text:p>
          </table:table-cell>
          <table:table-cell table:style-name="ce74" office:value-type="string">
            <text:p>COMP. DESTINO</text:p>
          </table:table-cell>
          <table:table-cell table:style-name="ce74" office:value-type="string">
            <text:p>COMP. DESTINO JUNIO/DICIEMBRE</text:p>
          </table:table-cell>
          <table:table-cell table:style-name="ce74" office:value-type="string">
            <text:p>TOTAL COMP. DESTINO</text:p>
          </table:table-cell>
          <table:table-cell table:style-name="ce74" office:value-type="string">
            <text:p>COMP. ESPECÍFICO</text:p>
          </table:table-cell>
          <table:table-cell table:style-name="ce74" office:value-type="string">
            <text:p>COMP. ESPECÍFICO JUNIO/DICIEMBRE</text:p>
          </table:table-cell>
          <table:table-cell table:style-name="ce74" office:value-type="string">
            <text:p>TOTAL COMP. ESPECÍFICO</text:p>
          </table:table-cell>
          <table:table-cell table:style-name="ce74" office:value-type="string">
            <text:p>TOTAL RETRIBUCIONES COMPLEMENTARIAS</text:p>
          </table:table-cell>
          <table:table-cell table:style-name="ce74" office:value-type="string">
            <text:p>RESIDENCIA</text:p>
          </table:table-cell>
          <table:table-cell table:style-name="ce74" office:value-type="string">
            <text:p>PRODUCTIVIDAD CONVENIO</text:p>
          </table:table-cell>
          <table:table-cell table:style-name="ce74" office:value-type="string">
            <text:p>TOTAL RETRIBUCIONES</text:p>
          </table:table-cell>
          <table:table-cell table:style-name="ce74" office:value-type="string">
            <text:p>SEGURIDAD SOCIAL</text:p>
          </table:table-cell>
          <table:table-cell table:style-name="ce36"/>
          <table:table-cell table:style-name="ce41"/>
          <table:table-cell table:style-name="ce45"/>
          <table:table-cell table:style-name="ce14"/>
          <table:table-cell table:style-name="ce56"/>
          <table:table-cell table:style-name="ce14" table:number-columns-repeated="986"/>
          <table:table-cell table:style-name="ce36" table:number-columns-repeated="10"/>
          <table:table-cell/>
        </table:table-row>
        <table:table-row table:style-name="ro4">
          <table:table-cell table:style-name="ce61" office:value-type="float" office:value="1">
            <text:p>1</text:p>
          </table:table-cell>
          <table:table-cell table:style-name="ce9" office:value-type="string">
            <text:p>PL23019</text:p>
          </table:table-cell>
          <table:table-cell table:style-name="ce66" office:value-type="string">
            <text:p>Administrativa</text:p>
          </table:table-cell>
          <table:table-cell table:style-name="ce3" office:value-type="string">
            <text:p>CAALF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3" office:value-type="string">
            <text:p>6*7</text:p>
          </table:table-cell>
          <table:table-cell table:style-name="ce23" table:formula="of:=ROUND(30.91*1.025; 2)*12*1+ROUND(30.91*1.025; 2)*2+ROUND(21.04*1.025; 2)*12*5" office:value-type="currency" office:currency="EUR" office:value="1737.72">
            <text:p>1.737,72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1+ROUND(26.68*1.025; 2)*1+ROUND(20.82*1.025; 2)*2*5" office:value-type="currency" office:currency="EUR" office:value="295.45">
            <text:p>295,45 €</text:p>
          </table:table-cell>
          <table:table-cell table:style-name="ce29" table:formula="of:=SUM([.F73]+[.H73]+[.I73]+[.J73])" office:value-type="float" office:value="13917.75">
            <text:p>13.917,75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73]/12*2" office:value-type="float" office:value="1225.98">
            <text:p>1.225,98 €</text:p>
          </table:table-cell>
          <table:table-cell table:style-name="ce23" table:formula="of:=[.L73]+[.M73]" office:value-type="currency" office:currency="EUR" office:value="8581.86">
            <text:p>8.581,86 €</text:p>
          </table:table-cell>
          <table:table-cell table:style-name="ce29" table:formula="of:=4899.31*1.025" office:value-type="float" office:value="5021.79">
            <text:p>5.021,79 €</text:p>
          </table:table-cell>
          <table:table-cell table:style-name="ce29" table:formula="of:=([.O73]/12)*2" office:value-type="float" office:value="836.97">
            <text:p>836,97 €</text:p>
          </table:table-cell>
          <table:table-cell table:style-name="ce29" table:formula="of:=[.O73]+[.P73]" office:value-type="float" office:value="5858.76">
            <text:p>5.858,76 €</text:p>
          </table:table-cell>
          <table:table-cell table:style-name="ce29" table:formula="of:=[.N73]+[.Q73]" office:value-type="float" office:value="14440.62">
            <text:p>14.440,62 €</text:p>
          </table:table-cell>
          <table:table-cell table:style-name="ce29" table:formula="of:=1627.14*1.025" office:value-type="float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73]+[.R73]+[.S73]" office:value-type="float" office:value="30026.19">
            <text:p>30.026,19 €</text:p>
          </table:table-cell>
          <table:table-cell table:style-name="ce29" table:formula="of:=([.T73]+[.U73])*0.331" office:value-type="float" office:value="10537.36">
            <text:p>10.537,36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61" office:value-type="float" office:value="2">
            <text:p>2</text:p>
          </table:table-cell>
          <table:table-cell table:style-name="ce9" office:value-type="string">
            <text:p>PL24050</text:p>
          </table:table-cell>
          <table:table-cell table:style-name="ce11" office:value-type="string">
            <text:p>Oficial <text:s/>1ª Mantenim.</text:p>
          </table:table-cell>
          <table:table-cell table:style-name="ce3" office:value-type="string">
            <text:p>SULEO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86" office:value-type="float" office:value="7">
            <text:p>7</text:p>
          </table:table-cell>
          <table:table-cell table:style-name="ce23" table:formula="of:=ROUND(21.04*1.025; 2)*12*7+ ROUND(21.04*1.025; 2)*0" office:value-type="currency" office:currency="EUR" office:value="1811.88">
            <text:p>1.811,8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7+ ROUND(20.82*1.025; 2)*0" office:value-type="currency" office:currency="EUR" office:value="298.76">
            <text:p>298,76 €</text:p>
          </table:table-cell>
          <table:table-cell table:style-name="ce29" table:formula="of:=SUM([.F74]+[.H74]+[.I74]+[.J74])" office:value-type="float" office:value="12184.36">
            <text:p>12.184,3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74]/12*2" office:value-type="float" office:value="949.38">
            <text:p>949,38 €</text:p>
          </table:table-cell>
          <table:table-cell table:style-name="ce23" table:formula="of:=[.L74]+[.M74]" office:value-type="currency" office:currency="EUR" office:value="6645.66">
            <text:p>6.645,66 €</text:p>
          </table:table-cell>
          <table:table-cell table:style-name="ce29" table:formula="of:=6484.81*1.025" office:value-type="float" office:value="6646.93">
            <text:p>6.646,93 €</text:p>
          </table:table-cell>
          <table:table-cell table:style-name="ce29" table:formula="of:=([.O74]/12)*2" office:value-type="float" office:value="1107.82">
            <text:p>1.107,82 €</text:p>
          </table:table-cell>
          <table:table-cell table:style-name="ce29" table:formula="of:=[.O74]+[.P74]" office:value-type="float" office:value="7754.75">
            <text:p>7.754,75 €</text:p>
          </table:table-cell>
          <table:table-cell table:style-name="ce29" table:formula="of:=[.N74]+[.Q74]" office:value-type="float" office:value="14400.41">
            <text:p>14.400,41 €</text:p>
          </table:table-cell>
          <table:table-cell table:style-name="ce92" table:formula="of:=1341*1.025" office:value-type="currency" office:currency="EUR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74]+[.R74]+[.S74])" office:value-type="float" office:value="27959.3">
            <text:p>27.959,30 €</text:p>
          </table:table-cell>
          <table:table-cell table:style-name="ce35" table:formula="of:=([.T74]+[.U74])*0.383" office:value-type="float" office:value="11401.15">
            <text:p>11.401,15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61" office:value-type="float" office:value="3">
            <text:p>3</text:p>
          </table:table-cell>
          <table:table-cell table:style-name="ce9" office:value-type="string">
            <text:p>PL24051</text:p>
          </table:table-cell>
          <table:table-cell table:style-name="ce11" office:value-type="string">
            <text:p>Técnico de Iluminación</text:p>
          </table:table-cell>
          <table:table-cell table:style-name="ce3" office:value-type="string">
            <text:p>CAMEJ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86" office:value-type="string">
            <text:p>5*6</text:p>
          </table:table-cell>
          <table:table-cell table:style-name="ce23" table:formula="of:=ROUND(21.04*1.025; 2)*12*5+ ROUND(21.04*1.025; 2)*6" office:value-type="currency" office:currency="EUR" office:value="1423.62">
            <text:p>1.423,62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5+ ROUND(20.82*1.025; 2)*1" office:value-type="currency" office:currency="EUR" office:value="234.74">
            <text:p>234,74 €</text:p>
          </table:table-cell>
          <table:table-cell table:style-name="ce29" table:formula="of:=SUM([.F75]+[.H75]+[.I75]+[.J75])" office:value-type="float" office:value="11732.08">
            <text:p>11.732,08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75]/12*2" office:value-type="float" office:value="949.38">
            <text:p>949,38 €</text:p>
          </table:table-cell>
          <table:table-cell table:style-name="ce23" table:formula="of:=[.L75]+[.M75]" office:value-type="currency" office:currency="EUR" office:value="6645.66">
            <text:p>6.645,66 €</text:p>
          </table:table-cell>
          <table:table-cell table:style-name="ce29" table:formula="of:=6484.81*1.025" office:value-type="float" office:value="6646.93">
            <text:p>6.646,93 €</text:p>
          </table:table-cell>
          <table:table-cell table:style-name="ce29" table:formula="of:=([.O75]/12)*2" office:value-type="float" office:value="1107.82">
            <text:p>1.107,82 €</text:p>
          </table:table-cell>
          <table:table-cell table:style-name="ce29" table:formula="of:=[.O75]+[.P75]" office:value-type="float" office:value="7754.75">
            <text:p>7.754,75 €</text:p>
          </table:table-cell>
          <table:table-cell table:style-name="ce29" table:formula="of:=[.N75]+[.Q75]" office:value-type="float" office:value="14400.41">
            <text:p>14.400,41 €</text:p>
          </table:table-cell>
          <table:table-cell table:style-name="ce92" table:formula="of:=1341*1.025" office:value-type="currency" office:currency="EUR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75]+[.R75]+[.S75])" office:value-type="float" office:value="27507.02">
            <text:p>27.507,02 €</text:p>
          </table:table-cell>
          <table:table-cell table:style-name="ce35" table:formula="of:=([.T75]+[.U75])*0.383" office:value-type="float" office:value="11227.93">
            <text:p>11.227,93 €</text:p>
          </table:table-cell>
          <table:table-cell table:number-columns-repeated="995"/>
          <table:table-cell table:style-name="ce8"/>
          <table:table-cell table:number-columns-repeated="6"/>
        </table:table-row>
        <table:table-row table:style-name="ro5">
          <table:table-cell table:number-columns-repeated="8"/>
          <table:table-cell table:style-name="ce27" table:number-columns-repeated="2"/>
          <table:table-cell table:number-columns-repeated="1007"/>
          <table:table-cell table:style-name="ce8"/>
          <table:table-cell table:number-columns-repeated="6"/>
        </table:table-row>
        <table:table-row table:style-name="ro5">
          <table:table-cell table:number-columns-repeated="3"/>
          <table:table-cell table:style-name="ce6" table:number-columns-repeated="2"/>
          <table:table-cell table:style-name="ce28"/>
          <table:table-cell table:number-columns-repeated="1018"/>
        </table:table-row>
        <table:table-row table:style-name="ro6">
          <table:table-cell table:style-name="ce1" office:value-type="string" table:number-columns-spanned="22" table:number-rows-spanned="1">
            <text:p>PROGRAMA: ADMINISTRACIÓN GENERAL DE DEPORTES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 table:number-columns-repeated="986"/>
          <table:table-cell table:style-name="ce40" table:number-columns-repeated="10"/>
          <table:table-cell table:number-columns-repeated="6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83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74" office:value-type="string">
            <text:p>IMPORTE TRIENIOS</text:p>
          </table:table-cell>
          <table:table-cell table:style-name="ce74" office:value-type="string">
            <text:p>PAGA EXTRA JUNIO/DICIEMBRE</text:p>
          </table:table-cell>
          <table:table-cell table:style-name="ce74" office:value-type="string">
            <text:p>TRIENIO PAGA EXTRA JUNIO/DICIEMBRE</text:p>
          </table:table-cell>
          <table:table-cell table:style-name="ce74" office:value-type="string">
            <text:p>TOTAL RETRIBUCIONES BÁSICAS</text:p>
          </table:table-cell>
          <table:table-cell table:style-name="ce74" office:value-type="string">
            <text:p>COMP. DESTINO</text:p>
          </table:table-cell>
          <table:table-cell table:style-name="ce74" office:value-type="string">
            <text:p>COMP. DESTINO JUNIO/DICIEMBRE</text:p>
          </table:table-cell>
          <table:table-cell table:style-name="ce74" office:value-type="string">
            <text:p>TOTAL COMP. DESTINO</text:p>
          </table:table-cell>
          <table:table-cell table:style-name="ce74" office:value-type="string">
            <text:p>COMP. ESPECÍFICO</text:p>
          </table:table-cell>
          <table:table-cell table:style-name="ce74" office:value-type="string">
            <text:p>COMP. ESPECÍFICO JUNIO/DICIEMBRE</text:p>
          </table:table-cell>
          <table:table-cell table:style-name="ce74" office:value-type="string">
            <text:p>TOTAL COMP. ESPECÍFICO</text:p>
          </table:table-cell>
          <table:table-cell table:style-name="ce74" office:value-type="string">
            <text:p>TOTAL RETRIBUCIONES COMPLEMENTARIAS</text:p>
          </table:table-cell>
          <table:table-cell table:style-name="ce74" office:value-type="string">
            <text:p>RESIDENCIA</text:p>
          </table:table-cell>
          <table:table-cell table:style-name="ce74" office:value-type="string">
            <text:p>PRODUCTIVIDAD CONVENIO</text:p>
          </table:table-cell>
          <table:table-cell table:style-name="ce74" office:value-type="string">
            <text:p>TOTAL RETRIBUCIONES</text:p>
          </table:table-cell>
          <table:table-cell table:style-name="ce74" office:value-type="string">
            <text:p>SEGURIDAD SOCIAL</text:p>
          </table:table-cell>
          <table:table-cell table:style-name="ce14" table:number-columns-repeated="985"/>
          <table:table-cell table:style-name="ce36" table:number-columns-repeated="10"/>
          <table:table-cell table:style-name="ce8"/>
          <table:table-cell table:number-columns-repeated="6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9" office:value-type="string">
            <text:p>PL22020</text:p>
          </table:table-cell>
          <table:table-cell table:style-name="ce11" office:value-type="string">
            <text:p>Diplomado en Educ. Física</text:p>
          </table:table-cell>
          <table:table-cell table:style-name="ce3" office:value-type="string">
            <text:p>ARQUD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float" office:value="6">
            <text:p>6</text:p>
          </table:table-cell>
          <table:table-cell table:style-name="ce23" table:formula="of:=ROUND(40.83*1.025; 2)*12*6+ ROUND(40.83*1.025; 2)*0" office:value-type="currency" office:currency="EUR" office:value="3013.2">
            <text:p>3.013,2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6+ ROUND(29.77*1.025; 2)*0" office:value-type="currency" office:currency="EUR" office:value="366.12">
            <text:p>366,12 €</text:p>
          </table:table-cell>
          <table:table-cell table:style-name="ce29" table:formula="of:=SUM([.F80]+[.H80]+[.I80]+[.J80])" office:value-type="float" office:value="18896.72">
            <text:p>18.896,72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80]/12*2" office:value-type="float" office:value="1678.94">
            <text:p>1.678,94 €</text:p>
          </table:table-cell>
          <table:table-cell table:style-name="ce23" table:formula="of:=[.L80]+[.M80]" office:value-type="currency" office:currency="EUR" office:value="11752.58">
            <text:p>11.752,58 €</text:p>
          </table:table-cell>
          <table:table-cell table:style-name="ce29" table:formula="of:=4898.54*1.025" office:value-type="float" office:value="5021">
            <text:p>5.021,00 €</text:p>
          </table:table-cell>
          <table:table-cell table:style-name="ce29" table:formula="of:=([.O80]/12)*2" office:value-type="float" office:value="836.83">
            <text:p>836,83 €</text:p>
          </table:table-cell>
          <table:table-cell table:style-name="ce29" table:formula="of:=[.O80]+[.P80]" office:value-type="float" office:value="5857.83">
            <text:p>5.857,83 €</text:p>
          </table:table-cell>
          <table:table-cell table:style-name="ce29" table:formula="of:=[.N80]+[.Q80]" office:value-type="float" office:value="17610.41">
            <text:p>17.610,41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80]+[.R80]+[.S80])" office:value-type="float" office:value="38529.78">
            <text:p>38.529,78 €</text:p>
          </table:table-cell>
          <table:table-cell table:style-name="ce35" table:formula="of:=([.T80]+[.U80])*0.331" office:value-type="float" office:value="13352.04">
            <text:p>13.352,04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9" office:value-type="string">
            <text:p>PL22021</text:p>
          </table:table-cell>
          <table:table-cell table:style-name="ce11" office:value-type="string">
            <text:p>Dinamizador</text:p>
          </table:table-cell>
          <table:table-cell table:style-name="ce3" office:value-type="string">
            <text:p>HECAT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float" office:value="6">
            <text:p>6</text:p>
          </table:table-cell>
          <table:table-cell table:style-name="ce23" table:formula="of:=ROUND(40.83*1.025; 2)*12*6+ ROUND(40.83*1.025; 2)*0" office:value-type="currency" office:currency="EUR" office:value="3013.2">
            <text:p>3.013,2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6+ ROUND(29.77*1.025; 2)*0" office:value-type="currency" office:currency="EUR" office:value="366.12">
            <text:p>366,12 €</text:p>
          </table:table-cell>
          <table:table-cell table:style-name="ce29" table:formula="of:=SUM([.F81]+[.H81]+[.I81]+[.J81])" office:value-type="float" office:value="18896.72">
            <text:p>18.896,72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81]/12*2" office:value-type="float" office:value="1678.94">
            <text:p>1.678,94 €</text:p>
          </table:table-cell>
          <table:table-cell table:style-name="ce23" table:formula="of:=[.L81]+[.M81]" office:value-type="currency" office:currency="EUR" office:value="11752.58">
            <text:p>11.752,58 €</text:p>
          </table:table-cell>
          <table:table-cell table:style-name="ce29" table:formula="of:=4898.54*1.025" office:value-type="float" office:value="5021">
            <text:p>5.021,00 €</text:p>
          </table:table-cell>
          <table:table-cell table:style-name="ce29" table:formula="of:=([.O81]/12)*2" office:value-type="float" office:value="836.83">
            <text:p>836,83 €</text:p>
          </table:table-cell>
          <table:table-cell table:style-name="ce29" table:formula="of:=[.O81]+[.P81]" office:value-type="float" office:value="5857.83">
            <text:p>5.857,83 €</text:p>
          </table:table-cell>
          <table:table-cell table:style-name="ce29" table:formula="of:=[.N81]+[.Q81]" office:value-type="float" office:value="17610.41">
            <text:p>17.610,41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81]+[.R81]+[.S81])" office:value-type="float" office:value="38529.78">
            <text:p>38.529,78 €</text:p>
          </table:table-cell>
          <table:table-cell table:style-name="ce35" table:formula="of:=([.T81]+[.U81])*0.3325" office:value-type="float" office:value="13412.55">
            <text:p>13.412,55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style-name="ce4" table:number-columns-repeated="2"/>
          <table:table-cell/>
          <table:table-cell table:style-name="ce4" table:number-columns-repeated="2"/>
          <table:table-cell table:style-name="ce84"/>
          <table:table-cell table:style-name="ce88"/>
          <table:table-cell/>
          <table:table-cell table:style-name="ce27" table:number-columns-repeated="2"/>
          <table:table-cell table:number-columns-repeated="11"/>
          <table:table-cell table:style-name="ce33"/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number-columns-repeated="3"/>
          <table:table-cell table:style-name="ce6" table:number-columns-repeated="2"/>
          <table:table-cell table:style-name="ce28"/>
          <table:table-cell table:number-columns-repeated="1018"/>
        </table:table-row>
        <table:table-row table:style-name="ro6">
          <table:table-cell table:style-name="ce1" office:value-type="string" table:number-columns-spanned="22" table:number-rows-spanned="1">
            <text:p>PROGRAMA: ADMINISTRACIÓN GENERAL DE COMERCIO, TURISMO Y PEQUEÑAS Y MEDIANAS EMPRESAS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8"/>
          <table:table-cell table:style-name="ce40"/>
          <table:table-cell table:style-name="ce43"/>
          <table:table-cell table:style-name="ce51"/>
          <table:table-cell table:style-name="ce54"/>
          <table:table-cell table:style-name="ce58"/>
          <table:table-cell table:style-name="ce54" table:number-columns-repeated="986"/>
          <table:table-cell table:style-name="ce40" table:number-columns-repeated="9"/>
          <table:table-cell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83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74" office:value-type="string">
            <text:p>IMPORTE TRIENIOS</text:p>
          </table:table-cell>
          <table:table-cell table:style-name="ce74" office:value-type="string">
            <text:p>PAGA EXTRA JUNIO/DICIEMBRE</text:p>
          </table:table-cell>
          <table:table-cell table:style-name="ce74" office:value-type="string">
            <text:p>TRIENIO PAGA EXTRA JUNIO/DICIEMBRE</text:p>
          </table:table-cell>
          <table:table-cell table:style-name="ce74" office:value-type="string">
            <text:p>TOTAL RETRIBUCIONES BÁSICAS</text:p>
          </table:table-cell>
          <table:table-cell table:style-name="ce74" office:value-type="string">
            <text:p>COMP. DESTINO</text:p>
          </table:table-cell>
          <table:table-cell table:style-name="ce74" office:value-type="string">
            <text:p>COMP. DESTINO JUNIO/DICIEMBRE</text:p>
          </table:table-cell>
          <table:table-cell table:style-name="ce74" office:value-type="string">
            <text:p>TOTAL COMP. DESTINO</text:p>
          </table:table-cell>
          <table:table-cell table:style-name="ce74" office:value-type="string">
            <text:p>COMP. ESPECÍFICO</text:p>
          </table:table-cell>
          <table:table-cell table:style-name="ce74" office:value-type="string">
            <text:p>COMP. ESPECÍFICO JUNIO/DICIEMBRE</text:p>
          </table:table-cell>
          <table:table-cell table:style-name="ce74" office:value-type="string">
            <text:p>TOTAL COMP. ESPECÍFICO</text:p>
          </table:table-cell>
          <table:table-cell table:style-name="ce74" office:value-type="string">
            <text:p>TOTAL RETRIBUCIONES COMPLEMENTARIAS</text:p>
          </table:table-cell>
          <table:table-cell table:style-name="ce74" office:value-type="string">
            <text:p>RESIDENCIA</text:p>
          </table:table-cell>
          <table:table-cell table:style-name="ce74" office:value-type="string">
            <text:p>PRODUCTIVIDAD CONVENIO</text:p>
          </table:table-cell>
          <table:table-cell table:style-name="ce74" office:value-type="string">
            <text:p>TOTAL RETRIBUCIONES</text:p>
          </table:table-cell>
          <table:table-cell table:style-name="ce74" office:value-type="string">
            <text:p>SEGURIDAD SOCIAL</text:p>
          </table:table-cell>
          <table:table-cell table:style-name="ce36"/>
          <table:table-cell table:style-name="ce41"/>
          <table:table-cell table:style-name="ce45"/>
          <table:table-cell table:style-name="ce14"/>
          <table:table-cell table:style-name="ce56"/>
          <table:table-cell table:style-name="ce14" table:number-columns-repeated="986"/>
          <table:table-cell table:style-name="ce36" table:number-columns-repeated="10"/>
          <table:table-cell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L24055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VECAD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86" office:value-type="float" office:value="7">
            <text:p>7</text:p>
          </table:table-cell>
          <table:table-cell table:style-name="ce23" table:formula="of:=ROUND(21.04*1.025; 2)*12*7+ ROUND(21.04*1.025; 2)*0" office:value-type="currency" office:currency="EUR" office:value="1811.88">
            <text:p>1.811,88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7+ ROUND(20.82*1.025; 2)*0" office:value-type="currency" office:currency="EUR" office:value="298.76">
            <text:p>298,76 €</text:p>
          </table:table-cell>
          <table:table-cell table:style-name="ce29" table:formula="of:=SUM([.F86]+[.H86]+[.I86]+[.J86])" office:value-type="float" office:value="12184.36">
            <text:p>12.184,36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86]/12*2" office:value-type="float" office:value="949.38">
            <text:p>949,38 €</text:p>
          </table:table-cell>
          <table:table-cell table:style-name="ce23" table:formula="of:=[.L86]+[.M86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86]/12)*2" office:value-type="float" office:value="475.31">
            <text:p>475,31 €</text:p>
          </table:table-cell>
          <table:table-cell table:style-name="ce29" table:formula="of:=[.O86]+[.P86]" office:value-type="float" office:value="3327.14">
            <text:p>3.327,14 €</text:p>
          </table:table-cell>
          <table:table-cell table:style-name="ce29" table:formula="of:=[.N86]+[.Q86]" office:value-type="float" office:value="9972.8">
            <text:p>9.972,80 €</text:p>
          </table:table-cell>
          <table:table-cell table:style-name="ce92" table:formula="of:=1341*1.025" office:value-type="currency" office:currency="EUR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86]+[.R86]+[.S86])" office:value-type="float" office:value="23531.69">
            <text:p>23.531,69 €</text:p>
          </table:table-cell>
          <table:table-cell table:style-name="ce29" table:formula="of:=([.T86]+[.U86])*0.331" office:value-type="float" office:value="8387.68">
            <text:p>8.387,68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style-name="ce63" table:number-columns-repeated="2"/>
          <table:table-cell table:style-name="ce67"/>
          <table:table-cell table:style-name="ce4" table:number-columns-repeated="2"/>
          <table:table-cell/>
          <table:table-cell table:style-name="ce4"/>
          <table:table-cell table:number-columns-repeated="15"/>
          <table:table-cell table:style-name="ce90"/>
          <table:table-cell/>
          <table:table-cell table:style-name="ce6" table:number-columns-repeated="993"/>
          <table:table-cell table:style-name="ce8"/>
          <table:table-cell table:number-columns-repeated="6"/>
        </table:table-row>
        <table:table-row table:style-name="ro5">
          <table:table-cell table:style-name="ce63" table:number-columns-repeated="2"/>
          <table:table-cell table:style-name="ce79"/>
          <table:table-cell table:style-name="ce82"/>
          <table:table-cell table:style-name="ce21"/>
          <table:table-cell table:style-name="ce85"/>
          <table:table-cell table:style-name="ce4"/>
          <table:table-cell table:style-name="ce28"/>
          <table:table-cell table:style-name="ce91" table:number-columns-repeated="2"/>
          <table:table-cell table:number-columns-repeated="2"/>
          <table:table-cell table:style-name="ce28"/>
          <table:table-cell table:number-columns-repeated="10"/>
          <table:table-cell table:style-name="ce25"/>
          <table:table-cell table:style-name="ce6" table:number-columns-repeated="994"/>
          <table:table-cell table:number-columns-repeated="6"/>
        </table:table-row>
        <table:table-row table:style-name="ro6">
          <table:table-cell table:style-name="ce1" office:value-type="string" table:number-columns-spanned="22" table:number-rows-spanned="1">
            <text:p>PROGRAMA: INFORMACIÓN Y PROMOCIÓN TURÍSTICA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8"/>
          <table:table-cell table:style-name="ce40"/>
          <table:table-cell table:style-name="ce43"/>
          <table:table-cell table:style-name="ce51"/>
          <table:table-cell table:style-name="ce54"/>
          <table:table-cell table:style-name="ce58"/>
          <table:table-cell table:style-name="ce54" table:number-columns-repeated="986"/>
          <table:table-cell table:style-name="ce40" table:number-columns-repeated="9"/>
          <table:table-cell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83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74" office:value-type="string">
            <text:p>IMPORTE TRIENIOS</text:p>
          </table:table-cell>
          <table:table-cell table:style-name="ce74" office:value-type="string">
            <text:p>PAGA EXTRA JUNIO/DICIEMBRE</text:p>
          </table:table-cell>
          <table:table-cell table:style-name="ce74" office:value-type="string">
            <text:p>TRIENIO PAGA EXTRA JUNIO/DICIEMBRE</text:p>
          </table:table-cell>
          <table:table-cell table:style-name="ce74" office:value-type="string">
            <text:p>TOTAL RETRIBUCIONES BÁSICAS</text:p>
          </table:table-cell>
          <table:table-cell table:style-name="ce74" office:value-type="string">
            <text:p>COMP. DESTINO</text:p>
          </table:table-cell>
          <table:table-cell table:style-name="ce74" office:value-type="string">
            <text:p>COMP. DESTINO JUNIO/DICIEMBRE</text:p>
          </table:table-cell>
          <table:table-cell table:style-name="ce74" office:value-type="string">
            <text:p>TOTAL COMP. DESTINO</text:p>
          </table:table-cell>
          <table:table-cell table:style-name="ce74" office:value-type="string">
            <text:p>COMP. ESPECÍFICO</text:p>
          </table:table-cell>
          <table:table-cell table:style-name="ce74" office:value-type="string">
            <text:p>COMP. ESPECÍFICO JUNIO/DICIEMBRE</text:p>
          </table:table-cell>
          <table:table-cell table:style-name="ce74" office:value-type="string">
            <text:p>TOTAL COMP. ESPECÍFICO</text:p>
          </table:table-cell>
          <table:table-cell table:style-name="ce74" office:value-type="string">
            <text:p>TOTAL RETRIBUCIONES COMPLEMENTARIAS</text:p>
          </table:table-cell>
          <table:table-cell table:style-name="ce74" office:value-type="string">
            <text:p>RESIDENCIA</text:p>
          </table:table-cell>
          <table:table-cell table:style-name="ce74" office:value-type="string">
            <text:p>PRODUCTIVIDAD CONVENIO</text:p>
          </table:table-cell>
          <table:table-cell table:style-name="ce74" office:value-type="string">
            <text:p>TOTAL RETRIBUCIONES</text:p>
          </table:table-cell>
          <table:table-cell table:style-name="ce74" office:value-type="string">
            <text:p>SEGURIDAD SOCIAL</text:p>
          </table:table-cell>
          <table:table-cell table:style-name="ce36"/>
          <table:table-cell table:style-name="ce41"/>
          <table:table-cell table:style-name="ce45"/>
          <table:table-cell table:style-name="ce14"/>
          <table:table-cell table:style-name="ce56"/>
          <table:table-cell table:style-name="ce14" table:number-columns-repeated="986"/>
          <table:table-cell table:style-name="ce36" table:number-columns-repeated="10"/>
          <table:table-cell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L24054</text:p>
          </table:table-cell>
          <table:table-cell table:style-name="ce11" office:value-type="string">
            <text:p>Auxiliar Información</text:p>
          </table:table-cell>
          <table:table-cell table:style-name="ce18" office:value-type="string">
            <text:p>GICAP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86" office:value-type="float" office:value="6">
            <text:p>6</text:p>
          </table:table-cell>
          <table:table-cell table:style-name="ce23" table:formula="of:=ROUND(21.04*1.025; 2)*12*6+ ROUND(21.04*1.025; 2)*0" office:value-type="currency" office:currency="EUR" office:value="1553.04">
            <text:p>1.553,04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6+ ROUND(20.82*1.025; 2)*0" office:value-type="currency" office:currency="EUR" office:value="256.08">
            <text:p>256,08 €</text:p>
          </table:table-cell>
          <table:table-cell table:style-name="ce29" table:formula="of:=SUM([.F91]+[.H91]+[.I91]+[.J91])" office:value-type="float" office:value="11882.84">
            <text:p>11.882,84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91]/12*2" office:value-type="float" office:value="949.38">
            <text:p>949,38 €</text:p>
          </table:table-cell>
          <table:table-cell table:style-name="ce23" table:formula="of:=[.L91]+[.M91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91]/12)*2" office:value-type="float" office:value="475.31">
            <text:p>475,31 €</text:p>
          </table:table-cell>
          <table:table-cell table:style-name="ce29" table:formula="of:=[.O91]+[.P91]" office:value-type="float" office:value="3327.14">
            <text:p>3.327,14 €</text:p>
          </table:table-cell>
          <table:table-cell table:style-name="ce29" table:formula="of:=[.N91]+[.Q91]" office:value-type="float" office:value="9972.8">
            <text:p>9.972,80 €</text:p>
          </table:table-cell>
          <table:table-cell table:style-name="ce92" table:formula="of:=1341*1.025" office:value-type="currency" office:currency="EUR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91]+[.R91]+[.S91])" office:value-type="float" office:value="23230.17">
            <text:p>23.230,17 €</text:p>
          </table:table-cell>
          <table:table-cell table:style-name="ce29" table:formula="of:=([.T91]+[.U91])*0.331" office:value-type="float" office:value="8287.87">
            <text:p>8.287,87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number-columns-repeated="3"/>
          <table:table-cell table:style-name="ce12"/>
          <table:table-cell table:number-columns-repeated="4"/>
          <table:table-cell table:style-name="ce27" table:number-columns-repeated="2"/>
          <table:table-cell table:number-columns-repeated="12"/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number-columns-repeated="3"/>
          <table:table-cell table:style-name="ce6" table:number-columns-repeated="2"/>
          <table:table-cell table:style-name="ce28"/>
          <table:table-cell table:number-columns-repeated="1018"/>
        </table:table-row>
        <table:table-row table:style-name="ro6">
          <table:table-cell table:style-name="ce1" office:value-type="string" table:number-columns-spanned="22" table:number-rows-spanned="1">
            <text:p>PROGRAMA: ADMINISTRACIÓN GENERAL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54" table:number-columns-repeated="986"/>
          <table:table-cell table:style-name="ce40" table:number-columns-repeated="10"/>
          <table:table-cell table:number-columns-repeated="6"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83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74" office:value-type="string">
            <text:p>IMPORTE TRIENIOS</text:p>
          </table:table-cell>
          <table:table-cell table:style-name="ce74" office:value-type="string">
            <text:p>PAGA EXTRA JUNIO/DICIEMBRE</text:p>
          </table:table-cell>
          <table:table-cell table:style-name="ce74" office:value-type="string">
            <text:p>TRIENIO PAGA EXTRA JUNIO/DICIEMBRE</text:p>
          </table:table-cell>
          <table:table-cell table:style-name="ce74" office:value-type="string">
            <text:p>TOTAL RETRIBUCIONES BÁSICAS</text:p>
          </table:table-cell>
          <table:table-cell table:style-name="ce74" office:value-type="string">
            <text:p>COMP. DESTINO</text:p>
          </table:table-cell>
          <table:table-cell table:style-name="ce74" office:value-type="string">
            <text:p>COMP. DESTINO JUNIO/DICIEMBRE</text:p>
          </table:table-cell>
          <table:table-cell table:style-name="ce74" office:value-type="string">
            <text:p>TOTAL COMP. DESTINO</text:p>
          </table:table-cell>
          <table:table-cell table:style-name="ce74" office:value-type="string">
            <text:p>COMP. ESPECÍFICO</text:p>
          </table:table-cell>
          <table:table-cell table:style-name="ce74" office:value-type="string">
            <text:p>COMP. ESPECÍFICO JUNIO/DICIEMBRE</text:p>
          </table:table-cell>
          <table:table-cell table:style-name="ce74" office:value-type="string">
            <text:p>TOTAL COMP. ESPECÍFICO</text:p>
          </table:table-cell>
          <table:table-cell table:style-name="ce74" office:value-type="string">
            <text:p>TOTAL RETRIBUCIONES COMPLEMENTARIAS</text:p>
          </table:table-cell>
          <table:table-cell table:style-name="ce74" office:value-type="string">
            <text:p>RESIDENCIA</text:p>
          </table:table-cell>
          <table:table-cell table:style-name="ce74" office:value-type="string">
            <text:p>PRODUCTIVIDAD CONVENIO</text:p>
          </table:table-cell>
          <table:table-cell table:style-name="ce74" office:value-type="string">
            <text:p>TOTAL RETRIBUCIONES</text:p>
          </table:table-cell>
          <table:table-cell table:style-name="ce74" office:value-type="string">
            <text:p>SEGURIDAD SOCIAL</text:p>
          </table:table-cell>
          <table:table-cell table:style-name="ce14" table:number-columns-repeated="985"/>
          <table:table-cell table:style-name="ce36" table:number-columns-repeated="10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L21001</text:p>
          </table:table-cell>
          <table:table-cell table:style-name="ce11" office:value-type="string">
            <text:p>Abogada</text:p>
          </table:table-cell>
          <table:table-cell table:style-name="ce3" office:value-type="string">
            <text:p>SECOM</text:p>
          </table:table-cell>
          <table:table-cell table:style-name="ce3" office:value-type="string">
            <text:p>A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86" office:value-type="float" office:value="6">
            <text:p>6</text:p>
          </table:table-cell>
          <table:table-cell table:style-name="ce23" table:formula="of:=ROUND(50.07*1.025; 2)*12*6+ ROUND(50.07*1.025; 2)*0" office:value-type="currency" office:currency="EUR" office:value="3695.04">
            <text:p>3.695,04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6+ ROUND(30.91*1.025; 2)*0" office:value-type="currency" office:currency="EUR" office:value="380.16">
            <text:p>380,16 €</text:p>
          </table:table-cell>
          <table:table-cell table:style-name="ce29" table:formula="of:=SUM([.F96]+[.H96]+[.I96]+[.J96])" office:value-type="float" office:value="21721.66">
            <text:p>21.721,6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96]/12*2" office:value-type="float" office:value="2329.46">
            <text:p>2.329,46 €</text:p>
          </table:table-cell>
          <table:table-cell table:style-name="ce23" table:formula="of:=[.L96]+[.M96]" office:value-type="currency" office:currency="EUR" office:value="16306.22">
            <text:p>16.306,22 €</text:p>
          </table:table-cell>
          <table:table-cell table:style-name="ce29" table:formula="of:=6221.42*1.025" office:value-type="float" office:value="6376.96">
            <text:p>6.376,96 €</text:p>
          </table:table-cell>
          <table:table-cell table:style-name="ce29" table:formula="of:=([.O96]/12)*2" office:value-type="float" office:value="1062.83">
            <text:p>1.062,83 €</text:p>
          </table:table-cell>
          <table:table-cell table:style-name="ce29" table:formula="of:=[.O96]+[.P96]" office:value-type="float" office:value="7439.79">
            <text:p>7.439,79 €</text:p>
          </table:table-cell>
          <table:table-cell table:style-name="ce29" table:formula="of:=[.N96]+[.Q96]" office:value-type="float" office:value="23746.01">
            <text:p>23.746,01 €</text:p>
          </table:table-cell>
          <table:table-cell table:style-name="ce92" table:formula="of:=2414.62*1.025" office:value-type="currency" office:currency="EUR" office:value="2474.99">
            <text:p>2.474,99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96]+[.R96]+[.S96])" office:value-type="float" office:value="47942.66">
            <text:p>47.942,66 €</text:p>
          </table:table-cell>
          <table:table-cell table:style-name="ce35" table:formula="of:=(4139.4*0.331)*12" office:value-type="float" office:value="16441.7">
            <text:p>16.441,70 €</text:p>
          </table:table-cell>
          <table:table-cell table:number-columns-repeated="995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9" office:value-type="string">
            <text:p>PL22002</text:p>
          </table:table-cell>
          <table:table-cell table:style-name="ce11" office:value-type="string">
            <text:p>Tecnico de Gestión</text:p>
          </table:table-cell>
          <table:table-cell table:style-name="ce3" office:value-type="string">
            <text:p>MEGOE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float" office:value="6">
            <text:p>6</text:p>
          </table:table-cell>
          <table:table-cell table:style-name="ce23" table:formula="of:=ROUND(40.83*1.025; 2)*12*6+ ROUND(40.83*1.025; 2)*0" office:value-type="currency" office:currency="EUR" office:value="3013.2">
            <text:p>3.013,2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6+ ROUND(29.77*1.025; 2)*0" office:value-type="currency" office:currency="EUR" office:value="366.12">
            <text:p>366,12 €</text:p>
          </table:table-cell>
          <table:table-cell table:style-name="ce29" table:formula="of:=SUM([.F97]+[.H97]+[.I97]+[.J97])" office:value-type="float" office:value="18896.72">
            <text:p>18.896,72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97]/12*2" office:value-type="float" office:value="1678.94">
            <text:p>1.678,94 €</text:p>
          </table:table-cell>
          <table:table-cell table:style-name="ce23" table:formula="of:=[.L97]+[.M97]" office:value-type="currency" office:currency="EUR" office:value="11752.58">
            <text:p>11.752,58 €</text:p>
          </table:table-cell>
          <table:table-cell table:style-name="ce29" table:formula="of:=(4898.57)*1.025" office:value-type="float" office:value="5021.03">
            <text:p>5.021,03 €</text:p>
          </table:table-cell>
          <table:table-cell table:style-name="ce29" table:formula="of:=([.O97]/12)*2" office:value-type="float" office:value="836.84">
            <text:p>836,84 €</text:p>
          </table:table-cell>
          <table:table-cell table:style-name="ce29" table:formula="of:=[.O97]+[.P97]" office:value-type="float" office:value="5857.87">
            <text:p>5.857,87 €</text:p>
          </table:table-cell>
          <table:table-cell table:style-name="ce29" table:formula="of:=[.N97]+[.Q97]" office:value-type="float" office:value="17610.45">
            <text:p>17.610,45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97]+[.R97]+[.S98])" office:value-type="float" office:value="38529.82">
            <text:p>38.529,82 €</text:p>
          </table:table-cell>
          <table:table-cell table:style-name="ce35" table:formula="of:=([.T97]+[.U97])*0.331" office:value-type="float" office:value="13352.06">
            <text:p>13.352,06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3">
            <text:p>3</text:p>
          </table:table-cell>
          <table:table-cell table:style-name="ce9" office:value-type="string">
            <text:p>PL22003</text:p>
          </table:table-cell>
          <table:table-cell table:style-name="ce11" office:value-type="string">
            <text:p>A.D.L.(Grad. Social)</text:p>
          </table:table-cell>
          <table:table-cell table:style-name="ce3" office:value-type="string">
            <text:p>RAMEM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float" office:value="8">
            <text:p>8</text:p>
          </table:table-cell>
          <table:table-cell table:style-name="ce23" table:formula="of:=ROUND(40.83*1.025; 2)*12*8+ ROUND(40.83*1.025; 2)*0" office:value-type="currency" office:currency="EUR" office:value="4017.6">
            <text:p>4.017,6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8+ ROUND(29.77*1.025; 2)*0" office:value-type="currency" office:currency="EUR" office:value="488.16">
            <text:p>488,16 €</text:p>
          </table:table-cell>
          <table:table-cell table:style-name="ce29" table:formula="of:=SUM([.F98]+[.H98]+[.I98]+[.J98])" office:value-type="float" office:value="20023.16">
            <text:p>20.023,16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98]/12*2" office:value-type="float" office:value="1678.94">
            <text:p>1.678,94 €</text:p>
          </table:table-cell>
          <table:table-cell table:style-name="ce23" table:formula="of:=[.L98]+[.M98]" office:value-type="currency" office:currency="EUR" office:value="11752.58">
            <text:p>11.752,58 €</text:p>
          </table:table-cell>
          <table:table-cell table:style-name="ce29" table:formula="of:=6221.42*1.025" office:value-type="float" office:value="6376.96">
            <text:p>6.376,96 €</text:p>
          </table:table-cell>
          <table:table-cell table:style-name="ce29" table:formula="of:=([.O98]/12)*2" office:value-type="float" office:value="1062.83">
            <text:p>1.062,83 €</text:p>
          </table:table-cell>
          <table:table-cell table:style-name="ce29" table:formula="of:=[.O98]+[.P98]" office:value-type="float" office:value="7439.79">
            <text:p>7.439,79 €</text:p>
          </table:table-cell>
          <table:table-cell table:style-name="ce29" table:formula="of:=[.N98]+[.Q98]" office:value-type="float" office:value="19192.37">
            <text:p>19.192,37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98]+[.R98]+[.S98])" office:value-type="float" office:value="41238.18">
            <text:p>41.238,18 €</text:p>
          </table:table-cell>
          <table:table-cell table:style-name="ce35" table:formula="of:=([.T98]+[.U98])*0.331" office:value-type="float" office:value="14248.52">
            <text:p>14.248,52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9" office:value-type="string">
            <text:p>PL22004</text:p>
          </table:table-cell>
          <table:table-cell table:style-name="ce11" office:value-type="string">
            <text:p>Informático (Titulado Medio)</text:p>
          </table:table-cell>
          <table:table-cell table:style-name="ce3" office:value-type="string">
            <text:p>GOARD</text:p>
          </table:table-cell>
          <table:table-cell table:style-name="ce3" office:value-type="string">
            <text:p>B</text:p>
          </table:table-cell>
          <table:table-cell table:style-name="ce23" table:formula="of:=ROUND(13498.2*1.025/12; 2)*12" office:value-type="currency" office:currency="EUR" office:value="13835.64">
            <text:p>13.835,64 €</text:p>
          </table:table-cell>
          <table:table-cell table:style-name="ce86" office:value-type="float" office:value="5">
            <text:p>5</text:p>
          </table:table-cell>
          <table:table-cell table:style-name="ce23" table:formula="of:=ROUND(40.83*1.025; 2)*12*5+ ROUND(40.83*1.025; 2)*0" office:value-type="currency" office:currency="EUR" office:value="2511">
            <text:p>2.511,00 €</text:p>
          </table:table-cell>
          <table:table-cell table:style-name="ce23" table:formula="of:=ROUND(820.37*1.025; 2)*2" office:value-type="currency" office:currency="EUR" office:value="1681.76">
            <text:p>1.681,76 €</text:p>
          </table:table-cell>
          <table:table-cell table:style-name="ce23" table:formula="of:=ROUND(29.77*1.025; 2)*2*5+ ROUND(29.77*1.025; 2)*0" office:value-type="currency" office:currency="EUR" office:value="305.1">
            <text:p>305,10 €</text:p>
          </table:table-cell>
          <table:table-cell table:style-name="ce29" table:formula="of:=SUM([.F99]+[.H99]+[.I99]+[.J99])" office:value-type="float" office:value="18333.5">
            <text:p>18.333,50 €</text:p>
          </table:table-cell>
          <table:table-cell table:style-name="ce23" table:formula="of:=ROUND(11465.94*1.025/14; 2)*12" office:value-type="currency" office:currency="EUR" office:value="10073.64">
            <text:p>10.073,64 €</text:p>
          </table:table-cell>
          <table:table-cell table:style-name="ce29" table:formula="of:=[.L99]/12*2" office:value-type="float" office:value="1678.94">
            <text:p>1.678,94 €</text:p>
          </table:table-cell>
          <table:table-cell table:style-name="ce23" table:formula="of:=[.L99]+[.M99]" office:value-type="currency" office:currency="EUR" office:value="11752.58">
            <text:p>11.752,58 €</text:p>
          </table:table-cell>
          <table:table-cell table:style-name="ce29" table:formula="of:=4898.54*1.025" office:value-type="float" office:value="5021">
            <text:p>5.021,00 €</text:p>
          </table:table-cell>
          <table:table-cell table:style-name="ce29" table:formula="of:=([.O99]/12)*2" office:value-type="float" office:value="836.83">
            <text:p>836,83 €</text:p>
          </table:table-cell>
          <table:table-cell table:style-name="ce29" table:formula="of:=[.O99]+[.P99]" office:value-type="float" office:value="5857.83">
            <text:p>5.857,83 €</text:p>
          </table:table-cell>
          <table:table-cell table:style-name="ce29" table:formula="of:=[.N99]+[.Q99]" office:value-type="float" office:value="17610.41">
            <text:p>17.610,41 €</text:p>
          </table:table-cell>
          <table:table-cell table:style-name="ce92" table:formula="of:=1973.32*1.025" office:value-type="currency" office:currency="EUR" office:value="2022.65">
            <text:p>2.022,65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99]+[.R99]+[.S99])" office:value-type="float" office:value="37966.56">
            <text:p>37.966,56 €</text:p>
          </table:table-cell>
          <table:table-cell table:style-name="ce35" table:formula="of:=([.T99]+[.U99])*0.331" office:value-type="float" office:value="13165.62">
            <text:p>13.165,62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5">
            <text:p>5</text:p>
          </table:table-cell>
          <table:table-cell table:style-name="ce9" office:value-type="string">
            <text:p>PL23015</text:p>
          </table:table-cell>
          <table:table-cell table:style-name="ce11" office:value-type="string">
            <text:p>Administrativo Informatico</text:p>
          </table:table-cell>
          <table:table-cell table:style-name="ce3" office:value-type="string">
            <text:p>SASUG</text:p>
          </table:table-cell>
          <table:table-cell table:style-name="ce3" office:value-type="string">
            <text:p>C</text:p>
          </table:table-cell>
          <table:table-cell table:style-name="ce23" table:formula="of:=ROUND(10134.84*1.025/12; 2)*12" office:value-type="currency" office:currency="EUR" office:value="10388.16">
            <text:p>10.388,16 €</text:p>
          </table:table-cell>
          <table:table-cell table:style-name="ce86" office:value-type="float" office:value="6">
            <text:p>6</text:p>
          </table:table-cell>
          <table:table-cell table:style-name="ce23" table:formula="of:=ROUND(30.91*1.025; 2)*12*6+ROUND(30.91*1.025; 2)*0" office:value-type="currency" office:currency="EUR" office:value="2280.96">
            <text:p>2.280,96 €</text:p>
          </table:table-cell>
          <table:table-cell table:style-name="ce23" table:formula="of:=ROUND(729.96*1.025; 2)*2" office:value-type="currency" office:currency="EUR" office:value="1496.42">
            <text:p>1.496,42 €</text:p>
          </table:table-cell>
          <table:table-cell table:style-name="ce23" table:formula="of:=ROUND(26.68*1.025; 2)*2*6+ROUND(26.68*1.025; 2)*0" office:value-type="currency" office:currency="EUR" office:value="328.2">
            <text:p>328,20 €</text:p>
          </table:table-cell>
          <table:table-cell table:style-name="ce29" table:formula="of:=SUM([.F100]+[.H100]+[.I100]+[.J100])" office:value-type="float" office:value="14493.74">
            <text:p>14.493,74 €</text:p>
          </table:table-cell>
          <table:table-cell table:style-name="ce23" table:formula="of:=ROUND(8372.61*1.025/14; 2)*12" office:value-type="currency" office:currency="EUR" office:value="7355.88">
            <text:p>7.355,88 €</text:p>
          </table:table-cell>
          <table:table-cell table:style-name="ce29" table:formula="of:=[.L100]/12*2" office:value-type="float" office:value="1225.98">
            <text:p>1.225,98 €</text:p>
          </table:table-cell>
          <table:table-cell table:style-name="ce23" table:formula="of:=[.L100]+[.M100]" office:value-type="currency" office:currency="EUR" office:value="8581.86">
            <text:p>8.581,86 €</text:p>
          </table:table-cell>
          <table:table-cell table:style-name="ce29" table:formula="of:=4899.31*1.025" office:value-type="float" office:value="5021.79">
            <text:p>5.021,79 €</text:p>
          </table:table-cell>
          <table:table-cell table:style-name="ce29" table:formula="of:=([.O100]/12)*2" office:value-type="float" office:value="836.97">
            <text:p>836,97 €</text:p>
          </table:table-cell>
          <table:table-cell table:style-name="ce29" table:formula="of:=[.O100]+[.P100]" office:value-type="float" office:value="5858.76">
            <text:p>5.858,76 €</text:p>
          </table:table-cell>
          <table:table-cell table:style-name="ce29" table:formula="of:=[.N100]+[.Q100]" office:value-type="float" office:value="14440.62">
            <text:p>14.440,62 €</text:p>
          </table:table-cell>
          <table:table-cell table:style-name="ce92" table:formula="of:=1627.14*1.025" office:value-type="currency" office:currency="EUR" office:value="1667.82">
            <text:p>1.667,82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[.K100]+[.R100]+[.S100]" office:value-type="float" office:value="30602.18">
            <text:p>30.602,18 €</text:p>
          </table:table-cell>
          <table:table-cell table:style-name="ce35" table:formula="of:=([.T100]+[.U100])*0.331" office:value-type="float" office:value="10728.01">
            <text:p>10.728,01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6">
            <text:p>6</text:p>
          </table:table-cell>
          <table:table-cell table:style-name="ce9" office:value-type="string">
            <text:p>PL24045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GOSUC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86" office:value-type="string">
            <text:p>6*7</text:p>
          </table:table-cell>
          <table:table-cell table:style-name="ce23" table:formula="of:=ROUND(21.04*1.025; 2)*12*6+ ROUND(21.04*1.025; 2)*7" office:value-type="currency" office:currency="EUR" office:value="1704.03">
            <text:p>1.704,03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7+ ROUND(20.82*1.025; 2)*0" office:value-type="currency" office:currency="EUR" office:value="298.76">
            <text:p>298,76 €</text:p>
          </table:table-cell>
          <table:table-cell table:style-name="ce29" table:formula="of:=SUM([.F101]+[.H101]+[.I101]+[.J101])" office:value-type="float" office:value="12076.51">
            <text:p>12.076,51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01]/12*2" office:value-type="float" office:value="949.38">
            <text:p>949,38 €</text:p>
          </table:table-cell>
          <table:table-cell table:style-name="ce23" table:formula="of:=[.L101]+[.M101]" office:value-type="currency" office:currency="EUR" office:value="6645.66">
            <text:p>6.645,66 €</text:p>
          </table:table-cell>
          <table:table-cell table:style-name="ce29" table:formula="of:=2782.27*1.025" office:value-type="float" office:value="2851.83">
            <text:p>2.851,83 €</text:p>
          </table:table-cell>
          <table:table-cell table:style-name="ce29" table:formula="of:=([.O101]/12)*2" office:value-type="float" office:value="475.31">
            <text:p>475,31 €</text:p>
          </table:table-cell>
          <table:table-cell table:style-name="ce29" table:formula="of:=[.O101]+[.P101]" office:value-type="float" office:value="3327.14">
            <text:p>3.327,14 €</text:p>
          </table:table-cell>
          <table:table-cell table:style-name="ce29" table:formula="of:=[.N101]+[.Q101]" office:value-type="float" office:value="9972.8">
            <text:p>9.972,80 €</text:p>
          </table:table-cell>
          <table:table-cell table:style-name="ce92" table:formula="of:=1341*1.025" office:value-type="currency" office:currency="EUR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101]+[.R101]+[.S101])" office:value-type="float" office:value="23423.84">
            <text:p>23.423,84 €</text:p>
          </table:table-cell>
          <table:table-cell table:style-name="ce29" table:formula="of:=([.T101]+[.U101])*0.331" office:value-type="float" office:value="8351.98">
            <text:p>8.351,98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7">
            <text:p>7</text:p>
          </table:table-cell>
          <table:table-cell table:style-name="ce9" office:value-type="string">
            <text:p>PL25055</text:p>
          </table:table-cell>
          <table:table-cell table:style-name="ce11" office:value-type="string">
            <text:p>Limpiadora</text:p>
          </table:table-cell>
          <table:table-cell table:style-name="ce3" office:value-type="string">
            <text:p>QUMEM – SUSUB</text:p>
          </table:table-cell>
          <table:table-cell table:style-name="ce3" office:value-type="string">
            <text:p>E</text:p>
          </table:table-cell>
          <table:table-cell table:style-name="ce23" table:formula="of:=ROUND(7720.32*1.025/12; 2)*12" office:value-type="currency" office:currency="EUR" office:value="7913.28">
            <text:p>7.913,28 €</text:p>
          </table:table-cell>
          <table:table-cell table:style-name="ce86" office:value-type="float" office:value="2">
            <text:p>2</text:p>
          </table:table-cell>
          <table:table-cell table:style-name="ce23" table:formula="of:=ROUND(15.84*1.025; 2)*12*2+ ROUND(15.84*1.025; 2)*0" office:value-type="currency" office:currency="EUR" office:value="389.76">
            <text:p>389,76 €</text:p>
          </table:table-cell>
          <table:table-cell table:style-name="ce23" table:formula="of:=ROUND(643.36*1.025; 2)*2" office:value-type="currency" office:currency="EUR" office:value="1318.88">
            <text:p>1.318,88 €</text:p>
          </table:table-cell>
          <table:table-cell table:style-name="ce23" table:formula="of:=ROUND(15.84*1.025; 2)*2*2+ ROUND(15.84*1.025; 2)*0" office:value-type="currency" office:currency="EUR" office:value="64.96">
            <text:p>64,96 €</text:p>
          </table:table-cell>
          <table:table-cell table:style-name="ce29" table:formula="of:=SUM([.F102]+[.H102]+[.I102]+[.J102])" office:value-type="float" office:value="9686.88">
            <text:p>9.686,88 €</text:p>
          </table:table-cell>
          <table:table-cell table:style-name="ce23" table:formula="of:=ROUND(5009.34*1.025/14; 2)*12" office:value-type="currency" office:currency="EUR" office:value="4401.12">
            <text:p>4.401,12 €</text:p>
          </table:table-cell>
          <table:table-cell table:style-name="ce29" table:formula="of:=[.L102]/12*2" office:value-type="float" office:value="733.52">
            <text:p>733,52 €</text:p>
          </table:table-cell>
          <table:table-cell table:style-name="ce23" table:formula="of:=[.L102]+[.M102]" office:value-type="currency" office:currency="EUR" office:value="5134.64">
            <text:p>5.134,64 €</text:p>
          </table:table-cell>
          <table:table-cell table:style-name="ce29" table:formula="of:=1501.56*1.025" office:value-type="float" office:value="1539.1">
            <text:p>1.539,10 €</text:p>
          </table:table-cell>
          <table:table-cell table:style-name="ce29" table:formula="of:=([.O102]/12)*2" office:value-type="float" office:value="256.52">
            <text:p>256,52 €</text:p>
          </table:table-cell>
          <table:table-cell table:style-name="ce29" table:formula="of:=[.O102]+[.P102]" office:value-type="float" office:value="1795.62">
            <text:p>1.795,62 €</text:p>
          </table:table-cell>
          <table:table-cell table:style-name="ce29" table:formula="of:=[.N102]+[.Q102]" office:value-type="float" office:value="6930.26">
            <text:p>6.930,26 €</text:p>
          </table:table-cell>
          <table:table-cell table:style-name="ce92" table:formula="of:=1184.56*1.025" office:value-type="currency" office:currency="EUR" office:value="1214.17">
            <text:p>1.214,17 €</text:p>
          </table:table-cell>
          <table:table-cell table:style-name="ce29" table:formula="of:=1839*1.025" office:value-type="float" office:value="1884.98">
            <text:p>1.884,98 €</text:p>
          </table:table-cell>
          <table:table-cell table:style-name="ce29" table:formula="of:=SUM([.K102]+[.R102]+[.S102])" office:value-type="float" office:value="17831.31">
            <text:p>17.831,31 €</text:p>
          </table:table-cell>
          <table:table-cell table:style-name="ce29" table:formula="of:=([.T102]+[.U102])*0.352" office:value-type="float" office:value="6940.13">
            <text:p>6.940,13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style-name="ce4" table:number-columns-repeated="2"/>
          <table:table-cell/>
          <table:table-cell table:style-name="ce4" table:number-columns-repeated="2"/>
          <table:table-cell table:style-name="ce84"/>
          <table:table-cell table:style-name="ce88"/>
          <table:table-cell/>
          <table:table-cell table:style-name="ce27" table:number-columns-repeated="2"/>
          <table:table-cell table:number-columns-repeated="11"/>
          <table:table-cell table:style-name="ce33"/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style-name="ce8" table:number-columns-repeated="1018"/>
          <table:table-cell table:number-columns-repeated="6"/>
        </table:table-row>
        <table:table-row table:style-name="ro6">
          <table:table-cell table:style-name="ce1" office:value-type="string" table:number-columns-spanned="22" table:number-rows-spanned="1">
            <text:p>PROGRAMA: POLÍTICA ECONÓMICA Y FISCAL</text:p>
          </table:table-cell>
          <table:covered-table-cell table:number-columns-repeated="2" table:style-name="ce1"/>
          <table:covered-table-cell table:style-name="ce15"/>
          <table:covered-table-cell table:style-name="ce1"/>
          <table:covered-table-cell table:style-name="ce22"/>
          <table:covered-table-cell table:style-name="ce1"/>
          <table:covered-table-cell table:number-columns-repeated="15" table:style-name="ce26"/>
          <table:table-cell table:style-name="ce8"/>
          <table:table-cell table:style-name="ce40"/>
          <table:table-cell table:style-name="ce43"/>
          <table:table-cell table:style-name="ce51"/>
          <table:table-cell table:style-name="ce54"/>
          <table:table-cell table:style-name="ce58"/>
          <table:table-cell table:style-name="ce54" table:number-columns-repeated="986"/>
          <table:table-cell table:style-name="ce40" table:number-columns-repeated="9"/>
          <table:table-cell/>
        </table:table-row>
        <table:table-row table:style-name="ro2">
          <table:table-cell table:style-name="ce2" office:value-type="string">
            <text:p>Nº TRABAJ.</text:p>
          </table:table-cell>
          <table:table-cell table:style-name="ce2" office:value-type="string">
            <text:p>CÓDIGO</text:p>
          </table:table-cell>
          <table:table-cell table:style-name="ce2" office:value-type="string">
            <text:p>PUESTO DE TRABAJO</text:p>
          </table:table-cell>
          <table:table-cell table:style-name="ce16" office:value-type="string">
            <text:p>TITULAR</text:p>
          </table:table-cell>
          <table:table-cell table:style-name="ce2" office:value-type="string">
            <text:p>GRUPO</text:p>
          </table:table-cell>
          <table:table-cell table:style-name="ce83" office:value-type="string">
            <text:p>SUELDO</text:p>
          </table:table-cell>
          <table:table-cell table:style-name="ce2" office:value-type="string">
            <text:p>Nº TRIENIOS</text:p>
          </table:table-cell>
          <table:table-cell table:style-name="ce74" office:value-type="string">
            <text:p>IMPORTE TRIENIOS</text:p>
          </table:table-cell>
          <table:table-cell table:style-name="ce74" office:value-type="string">
            <text:p>PAGA EXTRA JUNIO/DICIEMBRE</text:p>
          </table:table-cell>
          <table:table-cell table:style-name="ce74" office:value-type="string">
            <text:p>TRIENIO PAGA EXTRA JUNIO/DICIEMBRE</text:p>
          </table:table-cell>
          <table:table-cell table:style-name="ce74" office:value-type="string">
            <text:p>TOTAL RETRIBUCIONES BÁSICAS</text:p>
          </table:table-cell>
          <table:table-cell table:style-name="ce74" office:value-type="string">
            <text:p>COMP. DESTINO</text:p>
          </table:table-cell>
          <table:table-cell table:style-name="ce74" office:value-type="string">
            <text:p>COMP. DESTINO JUNIO/DICIEMBRE</text:p>
          </table:table-cell>
          <table:table-cell table:style-name="ce74" office:value-type="string">
            <text:p>TOTAL COMP. DESTINO</text:p>
          </table:table-cell>
          <table:table-cell table:style-name="ce74" office:value-type="string">
            <text:p>COMP. ESPECÍFICO</text:p>
          </table:table-cell>
          <table:table-cell table:style-name="ce74" office:value-type="string">
            <text:p>COMP. ESPECÍFICO JUNIO/DICIEMBRE</text:p>
          </table:table-cell>
          <table:table-cell table:style-name="ce74" office:value-type="string">
            <text:p>TOTAL COMP. ESPECÍFICO</text:p>
          </table:table-cell>
          <table:table-cell table:style-name="ce74" office:value-type="string">
            <text:p>TOTAL RETRIBUCIONES COMPLEMENTARIAS</text:p>
          </table:table-cell>
          <table:table-cell table:style-name="ce74" office:value-type="string">
            <text:p>RESIDENCIA</text:p>
          </table:table-cell>
          <table:table-cell table:style-name="ce74" office:value-type="string">
            <text:p>PRODUCTIVIDAD CONVENIO</text:p>
          </table:table-cell>
          <table:table-cell table:style-name="ce74" office:value-type="string">
            <text:p>TOTAL RETRIBUCIONES</text:p>
          </table:table-cell>
          <table:table-cell table:style-name="ce74" office:value-type="string">
            <text:p>SEGURIDAD SOCIAL</text:p>
          </table:table-cell>
          <table:table-cell table:style-name="ce36"/>
          <table:table-cell table:style-name="ce41"/>
          <table:table-cell table:style-name="ce45"/>
          <table:table-cell table:style-name="ce14"/>
          <table:table-cell table:style-name="ce56"/>
          <table:table-cell table:style-name="ce14" table:number-columns-repeated="986"/>
          <table:table-cell table:style-name="ce36" table:number-columns-repeated="10"/>
          <table:table-cell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9" office:value-type="string">
            <text:p>PL21008</text:p>
          </table:table-cell>
          <table:table-cell table:style-name="ce11" office:value-type="string">
            <text:p>ADL (Economista)</text:p>
          </table:table-cell>
          <table:table-cell table:style-name="ce3" office:value-type="string">
            <text:p>SULLM</text:p>
          </table:table-cell>
          <table:table-cell table:style-name="ce3" office:value-type="string">
            <text:p>A</text:p>
          </table:table-cell>
          <table:table-cell table:style-name="ce23" table:formula="of:=ROUND(15610.56*1.025/12; 2)*12" office:value-type="currency" office:currency="EUR" office:value="16000.8">
            <text:p>16.000,80 €</text:p>
          </table:table-cell>
          <table:table-cell table:style-name="ce86" office:value-type="float" office:value="8">
            <text:p>8</text:p>
          </table:table-cell>
          <table:table-cell table:style-name="ce23" table:formula="of:=ROUND(50.07*1.025; 2)*12*8+ ROUND(50.07*1.025; 2)*0" office:value-type="currency" office:currency="EUR" office:value="4926.72">
            <text:p>4.926,72 €</text:p>
          </table:table-cell>
          <table:table-cell table:style-name="ce23" table:formula="of:=ROUND(802.76*1.025; 2)*2" office:value-type="currency" office:currency="EUR" office:value="1645.66">
            <text:p>1.645,66 €</text:p>
          </table:table-cell>
          <table:table-cell table:style-name="ce23" table:formula="of:=ROUND(30.91*1.025; 2)*2*8+ ROUND(30.91*1.025; 2)*0" office:value-type="currency" office:currency="EUR" office:value="506.88">
            <text:p>506,88 €</text:p>
          </table:table-cell>
          <table:table-cell table:style-name="ce29" table:formula="of:=SUM([.F107]+[.H107]+[.I107]+[.J107])" office:value-type="float" office:value="23080.06">
            <text:p>23.080,06 €</text:p>
          </table:table-cell>
          <table:table-cell table:style-name="ce23" table:formula="of:=ROUND(15908.57*1.025/14; 2)*12" office:value-type="currency" office:currency="EUR" office:value="13976.76">
            <text:p>13.976,76 €</text:p>
          </table:table-cell>
          <table:table-cell table:style-name="ce29" table:formula="of:=[.L107]/12*2" office:value-type="float" office:value="2329.46">
            <text:p>2.329,46 €</text:p>
          </table:table-cell>
          <table:table-cell table:style-name="ce23" table:formula="of:=[.L107]+[.M107]" office:value-type="currency" office:currency="EUR" office:value="16306.22">
            <text:p>16.306,22 €</text:p>
          </table:table-cell>
          <table:table-cell table:style-name="ce29" table:formula="of:=6221.42*1.025" office:value-type="float" office:value="6376.96">
            <text:p>6.376,96 €</text:p>
          </table:table-cell>
          <table:table-cell table:style-name="ce29" table:formula="of:=([.O107]/12)*2" office:value-type="float" office:value="1062.83">
            <text:p>1.062,83 €</text:p>
          </table:table-cell>
          <table:table-cell table:style-name="ce29" table:formula="of:=[.O107]+[.P107]" office:value-type="float" office:value="7439.79">
            <text:p>7.439,79 €</text:p>
          </table:table-cell>
          <table:table-cell table:style-name="ce29" table:formula="of:=[.N107]+[.Q107]" office:value-type="float" office:value="23746.01">
            <text:p>23.746,01 €</text:p>
          </table:table-cell>
          <table:table-cell table:style-name="ce92" table:formula="of:=2414.62*1.025" office:value-type="currency" office:currency="EUR" office:value="2474.99">
            <text:p>2.474,99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107]+[.R107]+[.S107])" office:value-type="float" office:value="49301.06">
            <text:p>49.301,06 €</text:p>
          </table:table-cell>
          <table:table-cell table:style-name="ce35" table:formula="of:=(4139.4*0.331)*12" office:value-type="float" office:value="16441.7">
            <text:p>16.441,70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9" office:value-type="string">
            <text:p>PL24052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AFCAP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86" office:value-type="float" office:value="6">
            <text:p>6</text:p>
          </table:table-cell>
          <table:table-cell table:style-name="ce23" table:formula="of:=ROUND(21.04*1.025; 2)*12*6+ ROUND(21.04*1.025; 2)*0" office:value-type="currency" office:currency="EUR" office:value="1553.04">
            <text:p>1.553,04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6+ ROUND(20.82*1.025; 2)*0" office:value-type="currency" office:currency="EUR" office:value="256.08">
            <text:p>256,08 €</text:p>
          </table:table-cell>
          <table:table-cell table:style-name="ce29" table:formula="of:=SUM([.F108]+[.H108]+[.I108]+[.J108])" office:value-type="float" office:value="11882.84">
            <text:p>11.882,84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08]/12*2" office:value-type="float" office:value="949.38">
            <text:p>949,38 €</text:p>
          </table:table-cell>
          <table:table-cell table:style-name="ce23" table:formula="of:=[.L108]+[.M108]" office:value-type="currency" office:currency="EUR" office:value="6645.66">
            <text:p>6.645,66 €</text:p>
          </table:table-cell>
          <table:table-cell table:style-name="ce29" table:formula="of:=4549.66*1.025" office:value-type="float" office:value="4663.4">
            <text:p>4.663,40 €</text:p>
          </table:table-cell>
          <table:table-cell table:style-name="ce29" table:formula="of:=([.O108]/12)*2" office:value-type="float" office:value="777.23">
            <text:p>777,23 €</text:p>
          </table:table-cell>
          <table:table-cell table:style-name="ce29" table:formula="of:=[.O108]+[.P108]" office:value-type="float" office:value="5440.63">
            <text:p>5.440,63 €</text:p>
          </table:table-cell>
          <table:table-cell table:style-name="ce29" table:formula="of:=[.N108]+[.Q108]" office:value-type="float" office:value="12086.29">
            <text:p>12.086,29 €</text:p>
          </table:table-cell>
          <table:table-cell table:style-name="ce92" table:formula="of:=1341*1.025" office:value-type="currency" office:currency="EUR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108]+[.R108]+[.S108])" office:value-type="float" office:value="25343.66">
            <text:p>25.343,66 €</text:p>
          </table:table-cell>
          <table:table-cell table:style-name="ce35" table:formula="of:=([.T108]+[.U108])*0.331" office:value-type="float" office:value="8987.44">
            <text:p>8.987,44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4">
          <table:table-cell table:style-name="ce3" office:value-type="float" office:value="3">
            <text:p>3</text:p>
          </table:table-cell>
          <table:table-cell table:style-name="ce9" office:value-type="string">
            <text:p>PL24053</text:p>
          </table:table-cell>
          <table:table-cell table:style-name="ce11" office:value-type="string">
            <text:p>Auxiliar Administrativo</text:p>
          </table:table-cell>
          <table:table-cell table:style-name="ce3" office:value-type="string">
            <text:p>LLCAG</text:p>
          </table:table-cell>
          <table:table-cell table:style-name="ce3" office:value-type="string">
            <text:p>D</text:p>
          </table:table-cell>
          <table:table-cell table:style-name="ce23" table:formula="of:=ROUND(8435.04*1.025/12; 2)*12" office:value-type="currency" office:currency="EUR" office:value="8645.88">
            <text:p>8.645,88 €</text:p>
          </table:table-cell>
          <table:table-cell table:style-name="ce86" office:value-type="string">
            <text:p>6*7</text:p>
          </table:table-cell>
          <table:table-cell table:style-name="ce23" table:formula="of:=ROUND(21.04*1.025; 2)*12*6+ ROUND(21.04*1.025; 2)*3" office:value-type="currency" office:currency="EUR" office:value="1617.75">
            <text:p>1.617,75 €</text:p>
          </table:table-cell>
          <table:table-cell table:style-name="ce23" table:formula="of:=ROUND(696.51*1.025; 2)*2" office:value-type="currency" office:currency="EUR" office:value="1427.84">
            <text:p>1.427,84 €</text:p>
          </table:table-cell>
          <table:table-cell table:style-name="ce23" table:formula="of:=ROUND(20.82*1.025; 2)*2*6+ ROUND(20.82*1.025; 2)*1" office:value-type="currency" office:currency="EUR" office:value="277.42">
            <text:p>277,42 €</text:p>
          </table:table-cell>
          <table:table-cell table:style-name="ce29" table:formula="of:=SUM([.F109]+[.H109]+[.I109]+[.J109])" office:value-type="float" office:value="11968.89">
            <text:p>11.968,89 €</text:p>
          </table:table-cell>
          <table:table-cell table:style-name="ce23" table:formula="of:=ROUND(6483.55*1.025/14; 2)*12" office:value-type="currency" office:currency="EUR" office:value="5696.28">
            <text:p>5.696,28 €</text:p>
          </table:table-cell>
          <table:table-cell table:style-name="ce29" table:formula="of:=[.L109]/12*2" office:value-type="float" office:value="949.38">
            <text:p>949,38 €</text:p>
          </table:table-cell>
          <table:table-cell table:style-name="ce23" table:formula="of:=[.L109]+[.M109]" office:value-type="currency" office:currency="EUR" office:value="6645.66">
            <text:p>6.645,66 €</text:p>
          </table:table-cell>
          <table:table-cell table:style-name="ce29" table:formula="of:=7168.16*1.025" office:value-type="float" office:value="7347.36">
            <text:p>7.347,36 €</text:p>
          </table:table-cell>
          <table:table-cell table:style-name="ce29" table:formula="of:=([.O109]/12)*2" office:value-type="float" office:value="1224.56">
            <text:p>1.224,56 €</text:p>
          </table:table-cell>
          <table:table-cell table:style-name="ce29" table:formula="of:=[.O109]+[.P109]" office:value-type="float" office:value="8571.92">
            <text:p>8.571,92 €</text:p>
          </table:table-cell>
          <table:table-cell table:style-name="ce29" table:formula="of:=[.N109]+[.Q109]" office:value-type="float" office:value="15217.58">
            <text:p>15.217,58 €</text:p>
          </table:table-cell>
          <table:table-cell table:style-name="ce92" table:formula="of:=1341*1.025" office:value-type="currency" office:currency="EUR" office:value="1374.53">
            <text:p>1.374,53 €</text:p>
          </table:table-cell>
          <table:table-cell table:style-name="ce29" table:formula="of:=1764.6*1.025" office:value-type="float" office:value="1808.72">
            <text:p>1.808,72 €</text:p>
          </table:table-cell>
          <table:table-cell table:style-name="ce29" table:formula="of:=SUM([.K109]+[.R109]+[.S109])" office:value-type="float" office:value="28561">
            <text:p>28.561,00 €</text:p>
          </table:table-cell>
          <table:table-cell table:style-name="ce35" table:formula="of:=([.T109]+[.U109])*0.331" office:value-type="float" office:value="10052.38">
            <text:p>10.052,38 €</text:p>
          </table:table-cell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>
          <table:table-cell table:number-columns-repeated="8"/>
          <table:table-cell table:style-name="ce27" table:number-columns-repeated="2"/>
          <table:table-cell table:number-columns-repeated="12"/>
          <table:table-cell table:style-name="ce5"/>
          <table:table-cell table:number-columns-repeated="994"/>
          <table:table-cell table:style-name="ce8"/>
          <table:table-cell table:number-columns-repeated="6"/>
        </table:table-row>
        <table:table-row table:style-name="ro5" table:number-rows-repeated="1048465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Print_Area" table:base-cell-address="$FUNCIONARIOS.$A$1" table:cell-range-address="FUNCIONARIOS.$A$1:FUNCIONARIOS.$U$318"/>
        </table:named-expressions>
      </table:table>
      <table:named-expressions/>
      <table:database-ranges>
        <table:database-range table:name="__Anonymous_Sheet_DB__7" table:target-range-address="'LABORALES INDEFINIDOS'.A15:'LABORALES INDEFINIDOS'.AMH16" table:contains-header="false">
          <table:sort>
            <table:sort-by table:field-number="4" table:data-type="automatic"/>
            <table:sort-by table:field-number="1" table:data-type="automatic"/>
            <table:sort-by table:field-number="2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loext="urn:org:documentfoundation:names:experimental:office:xmlns:loext:1.0" office:version="1.2">
  <office:font-face-decls>
    <style:font-face style:name="Arial3" svg:font-family="Arial"/>
    <style:font-face style:name="Arial1" svg:font-family="Arial1"/>
    <style:font-face style:name="Arial2" svg:font-family="Arial" style:font-family-generic="swiss"/>
    <style:font-face style:name="Arial" svg:font-family="Arial" style:font-family-generic="swiss" style:font-pitch="variable"/>
    <style:font-face style:name="Arial Black" svg:font-family="'Arial Black'" style:font-adornments="Norm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number:number-style style:name="N106P0" style:volatile="true">
      <number:number number:decimal-places="2" number:min-integer-digits="1" number:grouping="true"/>
      <number:text> € </number:text>
    </number:number-style>
    <number:number-style style:name="N106P1" style:volatile="true">
      <number:text>-</number:text>
      <number:number number:decimal-places="2" number:min-integer-digits="1" number:grouping="true"/>
      <number:text> € </number:text>
    </number:number-style>
    <number:number-style style:name="N106P2" style:volatile="true">
      <number:text>-</number:text>
      <number:number number:decimal-places="0" number:min-integer-digits="0"/>
      <number:text> €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number-style style:name="N110P0" style:volatile="true">
      <number:number number:decimal-places="2" number:min-integer-digits="1" number:grouping="true"/>
      <number:text> </number:text>
    </number:number-style>
    <number:number-style style:name="N110P1" style:volatile="true">
      <number:text>-</number:text>
      <number:number number:decimal-places="2" number:min-integer-digits="1" number:grouping="true"/>
      <number:text> </number:text>
    </number:number-style>
    <number:number-style style:name="N110P2" style:volatile="true">
      <number:text>-</number:text>
      <number:number number: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currency-style style:name="N114P0" style:volatile="true"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114P1" style:volatile="true">
      <number:text>-</number:text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114P2" style:volatile="true">
      <number:currency-symbol number:language="es" number:country="ES">€</number:currency-symbol>
      <number:text>-</number:text>
      <number:number number:decimal-places="0" number:min-integer-digits="0"/>
      <number:text> </number:text>
    </number:currency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number number:decimal-places="0" number:min-integer-digits="1"/>
      <number:text> </number:text>
    </number:number-style>
    <number:number-style style:name="N118P1" style:volatile="true">
      <number:text>-</number:text>
      <number:number number:decimal-places="0" number:min-integer-digits="1"/>
      <number:text> </number:text>
    </number:number-style>
    <number:number-style style:name="N118P2" style:volatile="true">
      <number:text> -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$</number:text>
      <number:number number:decimal-places="0" number:min-integer-digits="1"/>
      <number:text> </number:text>
    </number:number-style>
    <number:number-style style:name="N122P1" style:volatile="true">
      <number:text>-$</number:text>
      <number:number number:decimal-places="0" number:min-integer-digits="1"/>
      <number:text> </number:text>
    </number:number-style>
    <number:number-style style:name="N122P2" style:volatile="true">
      <number:text> $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currency-style style:name="N8104P0" style:volatile="true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04" number:language="es" number:country="ES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8104P0"/>
    </number:currency-style>
    <number:number-style style:name="N103">
      <number:number number:decimal-places="2" number:min-integer-digits="1" number:grouping="true"/>
      <number:text> € </number:text>
    </number:number-style>
    <number:number-style style:name="N104">
      <number:text>-</number:text>
      <number:number number:decimal-places="2" number:min-integer-digits="1" number:grouping="true"/>
      <number:text> € </number:text>
    </number:number-style>
    <number:number-style style:name="N105">
      <number:text>-</number:text>
      <number:number number:decimal-places="0" number:min-integer-digits="0"/>
      <number:text> € </number:text>
    </number:number-style>
    <number:number-style style:name="N107">
      <number:number number:decimal-places="2" number:min-integer-digits="1" number:grouping="true"/>
      <number:text> </number:text>
    </number:number-style>
    <number:number-style style:name="N108">
      <number:text>-</number:text>
      <number:number number:decimal-places="2" number:min-integer-digits="1" number:grouping="true"/>
      <number:text> </number:text>
    </number:number-style>
    <number:number-style style:name="N109">
      <number:text>-</number:text>
      <number:number number:decimal-places="0" number:min-integer-digits="0"/>
      <number:text> </number:text>
    </number:number-style>
    <number:number-style style:name="N115">
      <number:number number:decimal-places="0" number:min-integer-digits="1"/>
      <number:text> </number:text>
    </number:number-style>
    <number:number-style style:name="N116">
      <number:text>-</number:text>
      <number:number number:decimal-places="0" number:min-integer-digits="1"/>
      <number:text> </number:text>
    </number:number-style>
    <number:number-style style:name="N117">
      <number:text> - </number:text>
    </number:number-style>
    <number:number-style style:name="N119">
      <number:text> $</number:text>
      <number:number number:decimal-places="0" number:min-integer-digits="1"/>
      <number:text> </number:text>
    </number:number-style>
    <number:number-style style:name="N120">
      <number:text>-$</number:text>
      <number:number number:decimal-places="0" number:min-integer-digits="1"/>
      <number:text> </number:text>
    </number:number-style>
    <number:number-style style:name="N121">
      <number:text> $- </number:text>
    </number:number-style>
    <number:time-style style:name="N123">
      <number:minutes number:style="long"/>
      <number:text>:</number:text>
      <number:seconds number:style="long"/>
    </number:time-style>
    <number:number-style style:name="N124">
      <number:number number:decimal-places="3" number:min-integer-digits="1" number:grouping="true"/>
      <number:text> pta</number:text>
    </number:number-style>
    <number:number-style style:name="N125">
      <number:number number:decimal-places="2" number:min-integer-digits="1" number:grouping="true"/>
      <number:text> €</number:text>
    </number:number-style>
    <number:number-style style:name="N126P0" style:volatile="true">
      <number:number number:decimal-places="2" number:min-integer-digits="1" number:grouping="true"/>
      <number:text> €</number:text>
    </number:number-style>
    <number:number-style style:name="N126">
      <number:text>-</number:text>
      <number:number number:decimal-places="2" number:min-integer-digits="1" number:grouping="true"/>
      <number:text> €</number:text>
      <style:map style:condition="value()&gt;=0" style:apply-style-name="N126P0"/>
    </number:number-style>
    <number:number-style style:name="N128P0" style:volatile="true">
      <number:text>$</number:text>
      <number:number number:decimal-places="0" number:min-integer-digits="1" number:grouping="true"/>
    </number:number-style>
    <number:number-style style:name="N128">
      <number:text>-$</number:text>
      <number:number number:decimal-places="0" number:min-integer-digits="1" number:grouping="true"/>
      <style:map style:condition="value()&gt;=0" style:apply-style-name="N128P0"/>
    </number:number-style>
    <number:number-style style:name="N131P0" style:volatile="true">
      <number:number number:decimal-places="0" number:min-integer-digits="1" number:grouping="true"/>
      <number:text> Pts </number:text>
    </number:number-style>
    <number:number-style style:name="N131P1" style:volatile="true">
      <number:number number:decimal-places="0" number:min-integer-digits="1" number:grouping="true"/>
      <number:text> Pts </number:text>
    </number:number-style>
    <number:number-style style:name="N131P2" style:volatile="true">
      <number:text>- Pts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currency-style style:name="N134P0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34P1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34P2" style:volatile="true">
      <number:text>-</number:text>
      <number:number number:decimal-places="0" number:min-integer-digits="0"/>
      <number:text> </number:text>
      <number:currency-symbol number:language="eu">€</number:currency-symbol>
      <number:text> </number:text>
    </number:currency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time-style style:name="N135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37P0" style:volatile="true">
      <number:text>Sí</number:text>
    </number:number-style>
    <number:number-style style:name="N137P1" style:volatile="true">
      <number:text>Sí</number:text>
    </number:number-style>
    <number:number-style style:name="N137">
      <number:text>No</number:text>
      <style:map style:condition="value()&gt;0" style:apply-style-name="N137P0"/>
      <style:map style:condition="value()&lt;0" style:apply-style-name="N137P1"/>
    </number:number-style>
    <number:currency-style style:name="N139P0" style:volatile="true">
      <number:number number:decimal-places="2" number:min-integer-digits="1" number:grouping="true"/>
      <number:text> </number:text>
      <number:currency-symbol number:language="eu">€</number:currency-symbol>
    </number:currency-style>
    <number:currency-style style:name="N139">
      <number:text>-</number:text>
      <number:number number:decimal-places="2" number:min-integer-digits="1" number:grouping="true"/>
      <number:text> </number:text>
      <number:currency-symbol number:language="eu">€</number:currency-symbol>
      <style:map style:condition="value()&gt;=0" style:apply-style-name="N139P0"/>
    </number:currency-style>
    <number:number-style style:name="N140P0" style:volatile="true">
      <number:text>$</number:text>
      <number:number number: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integer-digits="1" number:grouping="true"/>
      <style:map style:condition="value()&gt;=0" style:apply-style-name="N140P0"/>
    </number:number-style>
    <number:number-style style:name="N144P0" style:volatile="true">
      <number:number number:decimal-places="0" number:min-integer-digits="1" number:grouping="true"/>
      <number:text>       </number:text>
    </number:number-style>
    <number:number-style style:name="N144P1" style:volatile="true">
      <number:text>-</number:text>
      <number:number number:decimal-places="0" number:min-integer-digits="1" number:grouping="true"/>
      <number:text>       </number:text>
    </number:number-style>
    <number:number-style style:name="N144P2" style:volatile="true">
      <number:text> -      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6P0" style:volatile="true">
      <number:number number:decimal-places="2" number:min-integer-digits="1" number:grouping="true"/>
      <number:text> pta</number:text>
    </number:number-style>
    <number:number-style style:name="N146">
      <number:text>-</number:text>
      <number:number number:decimal-places="2" number:min-integer-digits="1" number:grouping="true"/>
      <number:text> pta</number:text>
      <style:map style:condition="value()&gt;=0" style:apply-style-name="N146P0"/>
    </number:number-style>
    <number:time-style style:name="N147">
      <number:minutes number:style="long"/>
      <number:text>:</number:text>
      <number:seconds number:style="long" number:decimal-places="1"/>
    </number:time-style>
    <number:number-style style:name="N149P0" style:volatile="true">
      <number:number number:decimal-places="5" number:min-integer-digits="0" number:decimal-replacement=""/>
      <number:text> €</number:text>
    </number:number-style>
    <number:number-style style:name="N149">
      <number:text>-</number:text>
      <number:number number:decimal-places="5" number:min-integer-digits="0" number:decimal-replacement=""/>
      <number:text> €</number:text>
      <style:map style:condition="value()&gt;=0" style:apply-style-name="N149P0"/>
    </number:number-style>
    <number:number-style style:name="N153P0" style:volatile="true">
      <number:number number:decimal-places="2" number:min-integer-digits="1" number:grouping="true"/>
      <number:text>       </number:text>
    </number:number-style>
    <number:number-style style:name="N153P1" style:volatile="true">
      <number:text>-</number:text>
      <number:number number:decimal-places="2" number:min-integer-digits="1" number:grouping="true"/>
      <number:text>       </number:text>
    </number:number-style>
    <number:number-style style:name="N153P2" style:volatile="true">
      <number:text>-</number:text>
      <number:number number:decimal-places="0" number:min-integer-digits="0"/>
      <number:text>      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">
      <number:number number:decimal-places="0" number:min-integer-digits="1"/>
      <number:text> Pts </number:text>
    </number:number-style>
    <number:number-style style:name="N156P0" style:volatile="true">
      <number:number number:decimal-places="0" number:min-integer-digits="1" number:grouping="true"/>
      <number:text> pta</number:text>
    </number:number-style>
    <number:number-style style:name="N156">
      <style:text-properties fo:color="#ff0000"/>
      <number:text>-</number:text>
      <number:number number:decimal-places="0" number:min-integer-digits="1" number:grouping="true"/>
      <number:text> pta</number:text>
      <style:map style:condition="value()&gt;=0" style:apply-style-name="N156P0"/>
    </number:number-style>
    <number:currency-style style:name="N158P0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58P1" style:volatile="true">
      <number:text>-</number:text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58P2" style:volatile="true">
      <number:text>-</number:text>
      <number:number number:decimal-places="0" number:min-integer-digits="0"/>
      <number:text> </number:text>
      <number:currency-symbol number:language="eu">€</number:currency-symbol>
      <number:text> </number:text>
    </number:currency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2P0" style:volatile="true">
      <number:number number:decimal-places="2" number:min-integer-digits="1" number:grouping="true"/>
      <number:text>    </number:text>
    </number:number-style>
    <number:number-style style:name="N162P1" style:volatile="true">
      <number:text>-</number:text>
      <number:number number:decimal-places="2" number:min-integer-digits="1" number:grouping="true"/>
      <number:text>    </number:text>
    </number:number-style>
    <number:number-style style:name="N162P2" style:volatile="true">
      <number:text>-</number:text>
      <number:number number:decimal-places="0" number:min-integer-digits="0"/>
      <number:text>   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4P0" style:volatile="true">
      <number:number number:decimal-places="0" number:min-integer-digits="1" number:grouping="true"/>
      <number:text> €</number:text>
    </number:number-style>
    <number:number-style style:name="N164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64P0"/>
    </number:number-style>
    <number:number-style style:name="N165">
      <number:text>-</number:text>
      <number:number number:decimal-places="0" number:min-integer-digits="1"/>
      <number:text> Pts </number:text>
    </number:number-style>
    <number:number-style style:name="N166">
      <number:number number:decimal-places="2" number:min-integer-digits="1" number:grouping="true"/>
      <number:text>   </number:text>
    </number:number-style>
    <number:number-style style:name="N170P0" style:volatile="true">
      <number:number number:decimal-places="0" number:min-integer-digits="1" number:grouping="true"/>
      <number:text> pta </number:text>
    </number:number-style>
    <number:number-style style:name="N170P1" style:volatile="true">
      <number:text>-</number:text>
      <number:number number:decimal-places="0" number:min-integer-digits="1" number:grouping="true"/>
      <number:text> pta </number:text>
    </number:number-style>
    <number:number-style style:name="N170P2" style:volatile="true">
      <number:text> - pta </number:text>
    </number:number-style>
    <number:text-style style:name="N170"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number number:decimal-places="2" number:min-integer-digits="1" number:grouping="true"/>
    </number:number-style>
    <number:number-style style:name="N171">
      <style:text-properties fo:color="#ff0000"/>
      <number:text>-</number:text>
      <number:number number:decimal-places="2" number:min-integer-digits="1" number:grouping="true"/>
      <style:map style:condition="value()&gt;=0" style:apply-style-name="N171P0"/>
    </number:number-style>
    <number:currency-style style:name="N173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73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73P0"/>
    </number:currency-style>
    <number:currency-style style:name="N174">
      <number:number number:decimal-places="0" number:min-integer-digits="1" number:grouping="true"/>
      <number:text> </number:text>
      <number:currency-symbol number:language="es" number:country="ES">pta</number:currency-symbol>
    </number:currency-style>
    <number:number-style style:name="N175">
      <number:number number:decimal-places="1" number:min-integer-digits="1"/>
    </number:number-style>
    <number:number-style style:name="N177P0" style:volatile="true">
      <number:number number:decimal-places="2" number:min-integer-digits="0" number:decimal-replacement=""/>
      <number:text> €</number:text>
    </number:number-style>
    <number:number-style style:name="N177">
      <number:text>-</number:text>
      <number:number number:decimal-places="2" number:min-integer-digits="0" number:decimal-replacement=""/>
      <number:text> €</number:text>
      <style:map style:condition="value()&gt;=0" style:apply-style-name="N177P0"/>
    </number:number-style>
    <number:number-style style:name="N180P0" style:volatile="true">
      <number:text> $</number:text>
      <number:number number:decimal-places="0" number:min-integer-digits="1" number:grouping="true"/>
      <number:text> </number:text>
    </number:number-style>
    <number:number-style style:name="N180P1" style:volatile="true">
      <number:text>-$</number:text>
      <number:number number:decimal-places="0" number:min-integer-digits="1" number:grouping="true"/>
      <number:text> </number:text>
    </number:number-style>
    <number:number-style style:name="N180P2" style:volatile="true">
      <number:text> $- </number:text>
    </number:number-style>
    <number:text-style style:name="N180"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4P0" style:volatile="true">
      <number:number number:decimal-places="2" number:min-integer-digits="1" number:grouping="true"/>
      <number:text> pta </number:text>
    </number:number-style>
    <number:number-style style:name="N184P1" style:volatile="true">
      <number:text>-</number:text>
      <number:number number:decimal-places="2" number:min-integer-digits="1" number:grouping="true"/>
      <number:text> pta </number:text>
    </number:number-style>
    <number:number-style style:name="N184P2" style:volatile="true">
      <number:text>-</number:text>
      <number:number number:decimal-places="0" number:min-integer-digits="0"/>
      <number:text> pta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5">
      <number:number number:decimal-places="3" number:min-integer-digits="1"/>
    </number:number-style>
    <number:number-style style:name="N188P0" style:volatile="true">
      <number:number number:decimal-places="0" number:min-integer-digits="1" number:grouping="true"/>
      <number:text> </number:text>
    </number:number-style>
    <number:number-style style:name="N188P1" style:volatile="true">
      <number:number number:decimal-places="0" number:min-integer-digits="1" number:grouping="true"/>
      <number:text> </number:text>
    </number:number-style>
    <number:number-style style:name="N188P2" style:volatile="true">
      <number:text>- </number:text>
    </number:number-style>
    <number:text-style style:name="N188"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number-style style:name="N189">
      <number:number number:decimal-places="7" number:min-integer-digits="1"/>
    </number:number-style>
    <number:number-style style:name="N190P0" style:volatile="true">
      <number:number number:decimal-places="2" number:min-integer-digits="1" number:grouping="true"/>
    </number:number-style>
    <number:number-style style:name="N190">
      <number:text>-</number:text>
      <number:number number:decimal-places="2" number:min-integer-digits="1" number:grouping="true"/>
      <style:map style:condition="value()&gt;=0" style:apply-style-name="N190P0"/>
    </number:number-style>
    <number:number-style style:name="N191">
      <number:number number:decimal-places="1" number:min-integer-digits="1" number:grouping="true"/>
    </number:number-style>
    <number:number-style style:name="N195P0" style:volatile="true">
      <number:number number:decimal-places="0" number:min-integer-digits="1" number:grouping="true"/>
      <number:text>    </number:text>
    </number:number-style>
    <number:number-style style:name="N195P1" style:volatile="true">
      <number:text>-</number:text>
      <number:number number:decimal-places="0" number:min-integer-digits="1" number:grouping="true"/>
      <number:text>    </number:text>
    </number:number-style>
    <number:number-style style:name="N195P2" style:volatile="true">
      <number:text> -   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P0" style:volatile="true">
      <number:number number:decimal-places="0" number:min-integer-digits="1" number:grouping="true"/>
    </number:number-style>
    <number:number-style style:name="N196">
      <style:text-properties fo:color="#ff0000"/>
      <number:text>-</number:text>
      <number:number number:decimal-places="0" number:min-integer-digits="1" number:grouping="true"/>
      <style:map style:condition="value()&gt;=0" style:apply-style-name="N196P0"/>
    </number:number-style>
    <number:currency-style style:name="N198P0" style:volatile="true">
      <number:number number:decimal-places="5" number:min-integer-digits="1" number:grouping="true"/>
      <number:text> </number:text>
      <number:currency-symbol number:language="es" number:country="ES">€</number:currency-symbol>
    </number:currency-style>
    <number:currency-style style:name="N198">
      <style:text-properties fo:color="#ff0000"/>
      <number:text>-</number:text>
      <number:number number:decimal-places="5" number:min-integer-digits="1" number:grouping="true"/>
      <number:text> </number:text>
      <number:currency-symbol number:language="es" number:country="ES">€</number:currency-symbol>
      <style:map style:condition="value()&gt;=0" style:apply-style-name="N198P0"/>
    </number:currency-style>
    <number:number-style style:name="N199">
      <number:number number:decimal-places="6" number:min-integer-digits="1"/>
    </number:number-style>
    <number:number-style style:name="N200P0" style:volatile="true">
      <number:number number:decimal-places="2" number:min-integer-digits="1" number:grouping="true"/>
      <number:text> </number:text>
    </number:number-style>
    <number:number-style style:name="N200">
      <number:text>-</number:text>
      <number:number number:decimal-places="2" number:min-integer-digits="1" number:grouping="true"/>
      <number:text> </number:text>
      <style:map style:condition="value()&gt;=0" style:apply-style-name="N200P0"/>
    </number:number-style>
    <number:number-style style:name="N201P0" style:volatile="true">
      <number:number number:decimal-places="0" number:min-integer-digits="1" number:grouping="true"/>
    </number:number-style>
    <number:number-style style:name="N201">
      <number:text>-</number:text>
      <number:number number:decimal-places="0" number:min-integer-digits="1" number:grouping="true"/>
      <style:map style:condition="value()&gt;=0" style:apply-style-name="N201P0"/>
    </number:number-style>
    <number:number-style style:name="N202P0" style:volatile="true">
      <number:number number:decimal-places="0" number:min-integer-digits="1" number:grouping="true"/>
      <number:text> €</number:text>
    </number:number-style>
    <number:number-style style:name="N202">
      <number:text>-</number:text>
      <number:number number:decimal-places="0" number:min-integer-digits="1" number:grouping="true"/>
      <number:text> €</number:text>
      <style:map style:condition="value()&gt;=0" style:apply-style-name="N202P0"/>
    </number:number-style>
    <number:number-style style:name="N203">
      <number:text> - Pts </number:text>
    </number:number-style>
    <number:number-style style:name="N205P0" style:volatile="true">
      <number:number number:decimal-places="0" number:min-integer-digits="1" number:grouping="true"/>
      <number:text> Pts </number:text>
    </number:number-style>
    <number:number-style style:name="N205P1" style:volatile="true">
      <number:text>-</number:text>
      <number:number number:decimal-places="0" number:min-integer-digits="1" number:grouping="true"/>
      <number:text> Pts </number:text>
    </number:number-style>
    <number:number-style style:name="N205P2" style:volatile="true">
      <number:text> - Pts </number:text>
    </number:number-style>
    <number:text-style style:name="N205"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6P0" style:volatile="true">
      <number:number number:decimal-places="2" number:min-integer-digits="1" number:grouping="true"/>
      <number:text> €</number:text>
    </number:number-style>
    <number:number-style style:name="N206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206P0"/>
    </number:number-style>
    <number:currency-style style:name="N208P0" style:volatile="true">
      <number:number number:decimal-places="4" number:min-integer-digits="1" number:grouping="true"/>
      <number:text> </number:text>
      <number:currency-symbol number:language="es" number:country="ES">€</number:currency-symbol>
    </number:currency-style>
    <number:currency-style style:name="N208">
      <style:text-properties fo:color="#ff0000"/>
      <number:text>-</number:text>
      <number:number number: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208P0"/>
    </number:currency-style>
    <number:number-style style:name="N209">
      <number:number number:decimal-places="3" number:min-integer-digits="1" number:grouping="true"/>
    </number:number-style>
    <number:number-style style:name="N210P0" style:volatile="true">
      <number:number number:decimal-places="0" number:min-integer-digits="1"/>
      <number:text> Pts </number:text>
    </number:number-style>
    <number:number-style style:name="N210P1" style:volatile="true">
      <number:text>-</number:text>
      <number:number number:decimal-places="0" number:min-integer-digits="1"/>
      <number:text> Pts </number:text>
    </number:number-style>
    <number:number-style style:name="N210P2" style:volatile="true">
      <number:text> - Pts </number:text>
    </number:number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currency-style style:name="N214P0" style:volatile="true">
      <number:currency-symbol>€</number:currency-symbol>
      <number:number number:decimal-places="2" number:min-integer-digits="1" number:grouping="true"/>
      <number:text> </number:text>
    </number:currency-style>
    <number:currency-style style:name="N214P1" style:volatile="true">
      <number:text>-</number:text>
      <number:currency-symbol>€</number:currency-symbol>
      <number:number number:decimal-places="2" number:min-integer-digits="1" number:grouping="true"/>
      <number:text> </number:text>
    </number:currency-style>
    <number:currency-style style:name="N214P2" style:volatile="true">
      <number:currency-symbol>€</number:currency-symbol>
      <number:text>-</number:text>
      <number:number number:decimal-places="0" number:min-integer-digits="0"/>
      <number:text> </number:text>
    </number:currency-style>
    <number:text-style style:name="N214"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P0" style:volatile="true">
      <number:number number:decimal-places="2" number:min-integer-digits="1" number:grouping="true"/>
      <number:text> </number:text>
    </number:number-style>
    <number:number-style style:name="N215P1" style:volatile="true">
      <number:text>-</number:text>
      <number:number number:decimal-places="2" number:min-integer-digits="1" number:grouping="true"/>
      <number:text> </number:text>
    </number:number-style>
    <number:number-style style:name="N215P2" style:volatile="true">
      <number:text> -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">
      <number:scientific-number number:decimal-places="1" number:min-integer-digits="3" number:min-exponent-digits="1"/>
    </number:number-style>
    <number:number-style style:name="N218P0" style:volatile="true">
      <number:number number:decimal-places="0" number:min-integer-digits="1" number:grouping="true"/>
      <number:text> </number:text>
    </number:number-style>
    <number:number-style style:name="N218P1" style:volatile="true">
      <number:text>-</number:text>
      <number:number number:decimal-places="0" number:min-integer-digits="1" number:grouping="true"/>
      <number:text> </number:text>
    </number:number-style>
    <number:number-style style:name="N218P2" style:volatile="true">
      <number:text>-</number:text>
      <number:number number:decimal-places="0" number:min-integer-digits="0"/>
      <number:text>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22P0" style:volatile="true">
      <number:number number:decimal-places="0" number:min-integer-digits="1" number:grouping="true"/>
      <number:text> € </number:text>
    </number:number-style>
    <number:number-style style:name="N222P1" style:volatile="true">
      <number:text>-</number:text>
      <number:number number:decimal-places="0" number:min-integer-digits="1" number:grouping="true"/>
      <number:text> € </number:text>
    </number:number-style>
    <number:number-style style:name="N222P2" style:volatile="true">
      <number:text> - € </number:text>
    </number:number-style>
    <number:text-style style:name="N222">
      <number:text-content/>
      <number:text> </number:text>
      <style:map style:condition="value()&gt;0" style:apply-style-name="N222P0"/>
      <style:map style:condition="value()&lt;0" style:apply-style-name="N222P1"/>
      <style:map style:condition="value()=0" style:apply-style-name="N222P2"/>
    </number:text-style>
    <number:number-style style:name="N226P0" style:volatile="true">
      <number:text> $</number:text>
      <number:number number:decimal-places="2" number:min-integer-digits="1" number:grouping="true"/>
      <number:text> </number:text>
    </number:number-style>
    <number:number-style style:name="N226P1" style:volatile="true">
      <number:text>-$</number:text>
      <number:number number:decimal-places="2" number:min-integer-digits="1" number:grouping="true"/>
      <number:text> </number:text>
    </number:number-style>
    <number:number-style style:name="N226P2" style:volatile="true">
      <number:text> $-</number:text>
      <number:number number:decimal-places="0" number:min-integer-digits="0"/>
      <number:text> </number:text>
    </number:number-style>
    <number:text-style style:name="N226">
      <number:text-content/>
      <number:text> </number:text>
      <style:map style:condition="value()&gt;0" style:apply-style-name="N226P0"/>
      <style:map style:condition="value()&lt;0" style:apply-style-name="N226P1"/>
      <style:map style:condition="value()=0" style:apply-style-name="N226P2"/>
    </number:text-style>
    <number:number-style style:name="N227P0" style:volatile="true">
      <number:number number:decimal-places="0" number:min-integer-digits="1" number:grouping="true"/>
      <number:text> </number:text>
    </number:number-style>
    <number:number-style style:name="N227P1" style:volatile="true">
      <number:text>-</number:text>
      <number:number number:decimal-places="0" number:min-integer-digits="1" number:grouping="true"/>
      <number:text> </number:text>
    </number:number-style>
    <number:number-style style:name="N227P2" style:volatile="true">
      <number:text> -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8P0" style:volatile="true">
      <number:number number:decimal-places="0" number:min-integer-digits="1" number:grouping="true"/>
      <number:text> pta</number:text>
    </number:number-style>
    <number:number-style style:name="N228">
      <style:text-properties fo:color="#ff0000"/>
      <number:number number:decimal-places="0" number:min-integer-digits="1" number:grouping="true"/>
      <number:text> pta</number:text>
      <style:map style:condition="value()&gt;=0" style:apply-style-name="N228P0"/>
    </number:number-style>
    <number:currency-style style:name="N232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32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32P2" style:volatile="true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32">
      <number:text-content/>
      <number:text> </number:text>
      <style:map style:condition="value()&gt;0" style:apply-style-name="N232P0"/>
      <style:map style:condition="value()&lt;0" style:apply-style-name="N232P1"/>
      <style:map style:condition="value()=0" style:apply-style-name="N232P2"/>
    </number:text-style>
    <number:number-style style:name="N233P0" style:volatile="true">
      <number:number number:decimal-places="2" number:min-integer-digits="1" number:grouping="true"/>
      <number:text> pta</number:text>
    </number:number-style>
    <number:number-style style:name="N233">
      <style:text-properties fo:color="#ff0000"/>
      <number:text>-</number:text>
      <number:number number:decimal-places="2" number:min-integer-digits="1" number:grouping="true"/>
      <number:text> pta</number:text>
      <style:map style:condition="value()&gt;=0" style:apply-style-name="N233P0"/>
    </number:number-style>
    <number:number-style style:name="N234">
      <number:number number:decimal-places="0" number:min-integer-digits="1"/>
      <number:text> pta</number:text>
    </number:number-style>
    <number:currency-style style:name="N236P0" style:volatile="true">
      <number:number number:decimal-places="3" number:min-integer-digits="1" number:grouping="true"/>
      <number:text> </number:text>
      <number:currency-symbol number:language="es" number:country="ES">€</number:currency-symbol>
    </number:currency-style>
    <number:currency-style style:name="N236">
      <style:text-properties fo:color="#ff0000"/>
      <number:text>-</number:text>
      <number:number number: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236P0"/>
    </number:currency-style>
    <number:number-style style:name="N239P0" style:volatile="true">
      <number:number number:decimal-places="1" number:min-integer-digits="1" number:grouping="true"/>
      <number:text> </number:text>
    </number:number-style>
    <number:number-style style:name="N239P1" style:volatile="true">
      <number:text>-</number:text>
      <number:number number:decimal-places="1" number:min-integer-digits="1" number:grouping="true"/>
      <number:text> </number:text>
    </number:number-style>
    <number:number-style style:name="N239P2" style:volatile="true">
      <number:text>-</number:text>
      <number:number number:decimal-places="0" number:min-integer-digits="0"/>
      <number:text>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0P0" style:volatile="true">
      <number:number number:decimal-places="0" number:min-integer-digits="1"/>
      <number:text> pta</number:text>
    </number:number-style>
    <number:number-style style:name="N240">
      <style:text-properties fo:color="#ff0000"/>
      <number:number number:decimal-places="0" number:min-integer-digits="1"/>
      <number:text> pta</number:text>
      <style:map style:condition="value()&gt;=0" style:apply-style-name="N240P0"/>
    </number:number-style>
    <number:number-style style:name="N241P0" style:volatile="true">
      <number:number number:decimal-places="1" number:min-integer-digits="1" number:grouping="true"/>
      <number:text> </number:text>
    </number:number-style>
    <number:number-style style:name="N241P1" style:volatile="true">
      <number:text>-</number:text>
      <number:number number:decimal-places="1" number:min-integer-digits="1" number:grouping="true"/>
      <number:text> </number:text>
    </number:number-style>
    <number:number-style style:name="N241P2" style:volatile="true">
      <number:text> - </number:text>
    </number:number-style>
    <number:text-style style:name="N241">
      <number:text-content/>
      <number:text> </number:text>
      <style:map style:condition="value()&gt;0" style:apply-style-name="N241P0"/>
      <style:map style:condition="value()&lt;0" style:apply-style-name="N241P1"/>
      <style:map style:condition="value()=0" style:apply-style-name="N241P2"/>
    </number:text-style>
    <number:number-style style:name="N243P0" style:volatile="true">
      <number:text>$</number:text>
      <number:number number:decimal-places="2" number:min-integer-digits="1" number:grouping="true"/>
    </number:number-style>
    <number:number-style style:name="N243">
      <number:text>-$</number:text>
      <number:number number:decimal-places="2" number:min-integer-digits="1" number:grouping="true"/>
      <style:map style:condition="value()&gt;=0" style:apply-style-name="N243P0"/>
    </number:number-style>
    <number:number-style style:name="N245P0" style:volatile="true">
      <number:number number:decimal-places="4" number:min-integer-digits="0" number:decimal-replacement=""/>
      <number:text> €</number:text>
    </number:number-style>
    <number:number-style style:name="N245">
      <number:text>-</number:text>
      <number:number number:decimal-places="4" number:min-integer-digits="0" number:decimal-replacement=""/>
      <number:text> €</number:text>
      <style:map style:condition="value()&gt;=0" style:apply-style-name="N245P0"/>
    </number:number-style>
    <number:number-style style:name="N246P0" style:volatile="true">
      <number:text>$</number:text>
      <number:number number:decimal-places="2" number:min-integer-digits="1" number:grouping="true"/>
    </number:number-style>
    <number:number-style style:name="N246">
      <style:text-properties fo:color="#ff0000"/>
      <number:text>-$</number:text>
      <number:number number:decimal-places="2" number:min-integer-digits="1" number:grouping="true"/>
      <style:map style:condition="value()&gt;=0" style:apply-style-name="N246P0"/>
    </number:number-style>
    <number:number-style style:name="N248P0" style:volatile="true">
      <number:number number:decimal-places="6" number:min-integer-digits="0" number:decimal-replacement=""/>
      <number:text> €</number:text>
    </number:number-style>
    <number:number-style style:name="N248">
      <number:text>-</number:text>
      <number:number number:decimal-places="6" number:min-integer-digits="0" number:decimal-replacement=""/>
      <number:text> €</number:text>
      <style:map style:condition="value()&gt;=0" style:apply-style-name="N248P0"/>
    </number:number-style>
    <number:number-style style:name="N249P0" style:volatile="true">
      <number:number number:decimal-places="2" number:min-integer-digits="1" number:grouping="true"/>
      <number:text> € </number:text>
    </number:number-style>
    <number:number-style style:name="N249P1" style:volatile="true">
      <number:number number:decimal-places="2" number:min-integer-digits="1" number:grouping="true"/>
      <number:text> € </number:text>
    </number:number-style>
    <number:number-style style:name="N249P2" style:volatile="true">
      <number:text>-</number:text>
      <number:number number:decimal-places="0" number:min-integer-digits="0"/>
      <number:text> € </number:text>
    </number:number-style>
    <number:text-style style:name="N249"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0">
      <number:number number:decimal-places="5" number:min-integer-digits="1"/>
    </number:number-style>
    <number:number-style style:name="N252P0" style:volatile="true">
      <number:text>Activado</number:text>
    </number:number-style>
    <number:number-style style:name="N252P1" style:volatile="true">
      <number:text>Activado</number:text>
    </number:number-style>
    <number:number-style style:name="N252">
      <number:text>Desactivado</number:text>
      <style:map style:condition="value()&gt;0" style:apply-style-name="N252P0"/>
      <style:map style:condition="value()&lt;0" style:apply-style-name="N252P1"/>
    </number:number-style>
    <number:number-style style:name="N253">
      <number:number number:decimal-places="4" number:min-integer-digits="1"/>
    </number:number-style>
    <number:number-style style:name="N254">
      <number:scientific-number number:decimal-places="1" number:min-integer-digits="1" number:min-exponent-digits="1"/>
    </number:number-style>
    <number:number-style style:name="N256P0" style:volatile="true">
      <number:number number:decimal-places="3" number:min-integer-digits="0" number:decimal-replacement=""/>
      <number:text> €</number:text>
    </number:number-style>
    <number:number-style style:name="N256">
      <number:text>-</number:text>
      <number:number number:decimal-places="3" number:min-integer-digits="0" number:decimal-replacement=""/>
      <number:text> €</number:text>
      <style:map style:condition="value()&gt;=0" style:apply-style-name="N256P0"/>
    </number:number-style>
    <number:number-style style:name="N257P0" style:volatile="true">
      <number:number number:decimal-places="0" number:min-integer-digits="1" number:grouping="true"/>
      <number:text> pta</number:text>
    </number:number-style>
    <number:number-style style:name="N257">
      <number:text>-</number:text>
      <number:number number:decimal-places="0" number:min-integer-digits="1" number:grouping="true"/>
      <number:text> pta</number:text>
      <style:map style:condition="value()&gt;=0" style:apply-style-name="N257P0"/>
    </number:number-style>
    <number:number-style style:name="N258P0" style:volatile="true">
      <number:number number:decimal-places="2" number:min-integer-digits="1" number:grouping="true"/>
      <number:text> </number:text>
    </number:number-style>
    <number:number-style style:name="N258P1" style:volatile="true">
      <number:number number:decimal-places="2" number:min-integer-digits="1" number:grouping="true"/>
      <number:text> </number:text>
    </number:number-style>
    <number:number-style style:name="N258P2" style:volatile="true">
      <number:text>-</number:text>
      <number:number number:decimal-places="0" number:min-integer-digits="0"/>
      <number:text> </number:text>
    </number:number-style>
    <number:text-style style:name="N258">
      <number:text-content/>
      <number:text> </number:text>
      <style:map style:condition="value()&gt;0" style:apply-style-name="N258P0"/>
      <style:map style:condition="value()&lt;0" style:apply-style-name="N258P1"/>
      <style:map style:condition="value()=0" style:apply-style-name="N258P2"/>
    </number:text-style>
    <number:number-style style:name="N260P0" style:volatile="true">
      <number:text>Verdadero</number:text>
    </number:number-style>
    <number:number-style style:name="N260P1" style:volatile="true">
      <number:text>Verdadero</number:text>
    </number:number-style>
    <number:number-style style:name="N260">
      <number:text>Falso</number:text>
      <style:map style:condition="value()&gt;0" style:apply-style-name="N260P0"/>
      <style:map style:condition="value()&lt;0" style:apply-style-name="N260P1"/>
    </number:number-style>
    <number:number-style style:name="N261">
      <number:number number:decimal-places="8" number:min-integer-digits="1"/>
    </number:number-style>
    <number:currency-style style:name="N26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26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63P0"/>
    </number:currency-style>
    <number:percentage-style style:name="N264">
      <number:number number:decimal-places="2" number:min-integer-digits="1"/>
      <number:text> %</number:text>
    </number:percentage-style>
    <number:currency-style style:name="N8103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05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106" number:language="es" number:country="ES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107" number:language="es" number:country="ES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currency-style style:name="N8108" number:language="es" number:country="ES"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8109" number:language="es" number:country="ES">
      <number:text>-</number:text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8110" number:language="es" number:country="ES">
      <number:currency-symbol number:language="es" number:country="ES">€</number:currency-symbol>
      <number:text>-</number:text>
      <number:number number:decimal-places="0" number:min-integer-digits="0"/>
      <number:text> </number:text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8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Euro" style:family="table-cell" style:parent-style-name="Default" style:data-style-name="N114">
      <style:table-cell-properties fo:background-color="transparent" style:vertical-align="automatic"/>
      <style:text-properties fo:font-size="10pt" style:font-size-asian="10pt" style:font-size-complex="10pt"/>
    </style:style>
    <style:style style:name="Excel_5f_BuiltIn_5f_Comma" style:display-name="Excel_BuiltIn_Comma" style:family="table-cell" style:parent-style-name="Default" style:data-style-name="N110">
      <style:table-cell-properties fo:background-color="transparent" style:vertical-align="automatic"/>
      <style:text-properties fo:font-size="10pt" style:font-size-asian="10pt" style:font-size-complex="10pt"/>
    </style:style>
    <style:style style:name="Excel_5f_BuiltIn_5f_Comma_5f_0" style:display-name="Excel_BuiltIn_Comma_0" style:family="table-cell" style:parent-style-name="Default" style:data-style-name="N118">
      <style:table-cell-properties fo:background-color="transparent" style:vertical-align="automatic"/>
      <style:text-properties fo:font-size="10pt" style:font-size-asian="10pt" style:font-size-complex="10pt"/>
    </style:style>
    <style:style style:name="Excel_5f_BuiltIn_5f_Currency" style:display-name="Excel_BuiltIn_Currency" style:family="table-cell" style:parent-style-name="Default" style:data-style-name="N106">
      <style:table-cell-properties fo:background-color="transparent" style:vertical-align="automatic"/>
      <style:text-properties fo:font-size="10pt" style:font-size-asian="10pt" style:font-size-complex="10pt"/>
    </style:style>
    <style:style style:name="Excel_5f_BuiltIn_5f_Currency_5f_0" style:display-name="Excel_BuiltIn_Currency_0" style:family="table-cell" style:parent-style-name="Default" style:data-style-name="N122">
      <style:table-cell-properties fo:background-color="transparent" style:vertical-align="automatic"/>
      <style:text-properties fo:font-size="10pt" style:font-size-asian="10pt" style:font-size-complex="10pt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style:vertical-align="automatic"/>
      <style:text-properties fo:font-size="10pt" style:font-size-asian="10pt" style:font-size-complex="10pt"/>
    </style:style>
    <draw:marker draw:name="Fin_20_de_20_línea_20_1" draw:display-name="Fin de línea 1" svg:viewBox="0 0 20 30" svg:d="M10 0l-10 30h20z"/>
  </office:styles>
  <office:automatic-styles>
    <style:page-layout style:name="Mpm1">
      <style:page-layout-properties fo:page-width="29.7cm" fo:page-height="21.001cm" style:num-format="1" style:print-orientation="landscape" fo:margin-left="4.247cm" fo:margin-right="2cm" style:scale-to="74%" style:writing-mode="lr-tb"/>
      <style:header-style>
        <style:header-footer-properties fo:min-height="2.651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0cm" fo:margin-left="0.499cm" fo:margin-right="0.499cm" style:print-page-order="ltr" style:first-page-number="continue" style:scale-to="59%" style:print="charts drawings objects"/>
      <style:header-style>
        <style:header-footer-properties fo:min-height="1.679cm" fo:margin-left="0cm" fo:margin-right="0cm" fo:margin-bottom="0cm"/>
      </style:header-style>
      <style:footer-style>
        <style:header-footer-properties fo:min-height="6.796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0cm" fo:margin-left="2cm" fo:margin-right="2cm" style:print-page-order="ltr" style:first-page-number="continue" style:scale-to="93%" style:table-centering="horizontal" style:print="charts drawings objects"/>
      <style:header-style>
        <style:header-footer-properties fo:min-height="1.799cm" fo:margin-left="0cm" fo:margin-right="0cm" fo:margin-bottom="0cm"/>
      </style:header-style>
      <style:footer-style>
        <style:header-footer-properties fo:min-height="3.605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0.499cm" fo:margin-left="0.228cm" fo:margin-right="0.226cm" style:print-page-order="ltr" style:first-page-number="continue" style:scale-to="31%" style:table-centering="horizontal" style:print="charts drawings objects"/>
      <style:header-style>
        <style:header-footer-properties fo:min-height="0.6cm" fo:margin-left="0cm" fo:margin-right="0cm" fo:margin-bottom="0.499cm"/>
      </style:header-style>
      <style:footer-style>
        <style:header-footer-properties fo:min-height="1.431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0.499cm" fo:margin-bottom="0.499cm" fo:margin-left="2cm" fo:margin-right="2cm" style:print-page-order="ltr" style:first-page-number="continue" style:scale-to="64%" style:table-centering="horizontal" style:print="charts drawings objects"/>
      <style:header-style>
        <style:header-footer-properties fo:min-height="1.799cm" fo:margin-left="0cm" fo:margin-right="0cm" fo:margin-bottom="0cm"/>
      </style:header-style>
      <style:footer-style>
        <style:header-footer-properties fo:min-height="1.573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1.499cm" fo:margin-bottom="0.499cm" fo:margin-left="0cm" fo:margin-right="0cm" style:print-page-order="ltr" style:first-page-number="continue" style:scale-to="31%" style:table-centering="horizontal" style:print="charts drawings objects"/>
      <style:header-style>
        <style:header-footer-properties fo:min-height="1.259cm" fo:margin-left="0cm" fo:margin-right="0cm" fo:margin-bottom="0.499cm"/>
      </style:header-style>
      <style:footer-style>
        <style:header-footer-properties fo:min-height="0.933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1.199cm" fo:margin-bottom="0.499cm" fo:margin-left="0cm" fo:margin-right="0cm" style:print-page-order="ltr" style:first-page-number="continue" style:scale-to="72%" style:table-centering="both" style:print="charts drawings objects"/>
      <style:header-style>
        <style:header-footer-properties fo:min-height="1.289cm" fo:margin-left="0cm" fo:margin-right="0cm" fo:margin-bottom="0.499cm"/>
      </style:header-style>
      <style:footer-style>
        <style:header-footer-properties fo:min-height="1.757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.499cm" fo:margin-bottom="0.7cm" fo:margin-left="0.4cm" fo:margin-right="0.4cm" style:print-page-order="ltr" style:first-page-number="continue" style:scale-to="31%" style:table-centering="horizontal" style:print="charts drawings objects"/>
      <style:header-style>
        <style:header-footer-properties fo:min-height="1.409cm" fo:margin-left="0cm" fo:margin-right="0cm" fo:margin-bottom="0.499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1.499cm" fo:margin-bottom="0.499cm" fo:margin-left="0cm" fo:margin-right="0cm" style:print-page-order="ltr" style:first-page-number="continue" style:scale-to="54%" style:table-centering="both" style:print="charts drawings objects"/>
      <style:header-style>
        <style:header-footer-properties fo:min-height="1.249cm" fo:margin-left="0cm" fo:margin-right="0cm" fo:margin-bottom="0.499cm"/>
      </style:header-style>
      <style:footer-style>
        <style:header-footer-properties fo:min-height="1.363cm" fo:margin-left="0cm" fo:margin-right="0cm" fo:margin-top="0cm"/>
      </style:footer-style>
    </style:page-layout>
    <style:page-layout style:name="Mpm11">
      <style:page-layout-properties style:num-format="1" style:print-orientation="portrait" fo:margin-top="1.499cm" fo:margin-bottom="0cm" fo:margin-left="2cm" fo:margin-right="2cm" style:print-page-order="ltr" style:first-page-number="continue" style:scale-to="82%" style:table-centering="horizontal" style:print="charts drawings objects"/>
      <style:header-style>
        <style:header-footer-properties fo:min-height="1.591cm" fo:margin-left="0cm" fo:margin-right="0cm" fo:margin-bottom="0.4cm"/>
      </style:header-style>
      <style:footer-style>
        <style:header-footer-properties fo:min-height="2.933cm" fo:margin-left="0cm" fo:margin-right="0cm" fo:margin-top="0cm"/>
      </style:footer-style>
    </style:page-layout>
    <style:page-layout style:name="Mpm12">
      <style:page-layout-properties style:num-format="1" style:print-orientation="portrait" fo:margin-top="1.499cm" fo:margin-bottom="0cm" fo:margin-left="2cm" fo:margin-right="2cm" style:print-page-order="ltr" style:first-page-number="continue" style:scale-to="100%" style:table-centering="horizontal" style:print="charts drawings objects"/>
      <style:header-style>
        <style:header-footer-properties fo:min-height="1.191cm" fo:margin-left="0cm" fo:margin-right="0cm" fo:margin-bottom="0cm"/>
      </style:header-style>
      <style:footer-style>
        <style:header-footer-properties fo:min-height="1.933cm" fo:margin-left="0cm" fo:margin-right="0cm" fo:margin-top="0cm"/>
      </style:footer-style>
    </style:page-layout>
    <style:page-layout style:name="Mpm13">
      <style:page-layout-properties style:num-format="1" style:print-orientation="portrait" fo:margin-top="1.499cm" fo:margin-bottom="0cm" fo:margin-left="2cm" fo:margin-right="2cm" style:print-page-order="ltr" style:first-page-number="continue" style:scale-to="110%" style:table-centering="horizontal" style:print="charts drawings objects"/>
      <style:header-style>
        <style:header-footer-properties fo:min-height="1.401cm" fo:margin-left="0cm" fo:margin-right="0cm" fo:margin-bottom="0cm"/>
      </style:header-style>
      <style:footer-style>
        <style:header-footer-properties fo:min-height="2.969cm" fo:margin-left="0cm" fo:margin-right="0cm" fo:margin-top="0cm"/>
      </style:footer-style>
    </style:page-layout>
    <style:page-layout style:name="Mpm14">
      <style:page-layout-properties fo:page-width="29.7cm" fo:page-height="21.001cm" style:num-format="1" style:print-orientation="landscape" fo:margin-top="1.499cm" fo:margin-bottom="0.499cm" fo:margin-left="0.499cm" fo:margin-right="0.716cm" style:print-page-order="ltr" style:first-page-number="continue" style:scale-to="75%" style:table-centering="horizontal" style:print="charts drawings grid objects"/>
      <style:header-style>
        <style:header-footer-properties fo:min-height="1.87cm" fo:margin-left="0cm" fo:margin-right="0cm" fo:margin-bottom="0.499cm"/>
      </style:header-style>
      <style:footer-style>
        <style:header-footer-properties fo:min-height="1.616cm" fo:margin-left="0cm" fo:margin-right="0cm" fo:margin-top="0cm"/>
      </style:footer-style>
    </style:page-layout>
    <style:style style:name="MT1" style:family="text">
      <style:text-properties style:font-name="Arial Black" fo:font-weight="900"/>
    </style:style>
    <style:style style:name="MT2" style:family="text">
      <style:text-properties fo:color="#000000" fo:font-size="10pt" fo:font-weight="bold" style:font-size-asian="10pt" style:font-weight-asian="bold" style:font-size-complex="10pt" style:font-weight-complex="bold"/>
    </style:style>
    <style:style style:name="MT3" style:family="text">
      <style:text-properties fo:color="#000000" fo:font-size="9pt" fo:font-weight="bold" style:font-size-asian="9pt" style:font-weight-asian="bold" style:font-size-complex="9pt" style:font-weight-complex="bold"/>
    </style:style>
    <style:style style:name="MT4" style:family="text">
      <style:text-properties fo:color="#000000" fo:font-size="9pt" fo:font-style="italic" fo:font-weight="bold" style:font-size-asian="9pt" style:font-style-asian="italic" style:font-weight-asian="bold" style:font-size-complex="9pt" style:font-style-complex="italic" style:font-weight-complex="bold"/>
    </style:style>
    <style:style style:name="MT5" style:family="text">
      <style:text-properties fo:color="#000000"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MT6" style:family="text">
      <style:text-properties fo:color="#000000" fo:font-size="8pt" fo:font-weight="bold" style:font-size-asian="8pt" style:font-weight-asian="bold" style:font-size-complex="8pt" style:font-weight-complex="bold"/>
    </style:style>
    <style:style style:name="MT7" style:family="text">
      <style:text-properties fo:color="#000000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MT8" style:family="text">
      <style:text-properties fo:color="#000000" fo:font-size="8pt" fo:font-style="italic" fo:font-weight="bold" style:font-size-asian="8pt" style:font-style-asian="italic" style:font-weight-asian="bold" style:font-size-complex="8pt" style:font-style-complex="italic" style:font-weight-complex="bold"/>
    </style:style>
  </office:automatic-styles>
  <office:master-styles>
    <style:master-page style:name="Default" style:page-layout-name="Mpm1">
      <style:header>
        <text:p><text:span text:style-name="MT1">CUADRE PRESUPUESTO</text:span></text:p>
        <text:p><text:span text:style-name="MT1">Ejercicio 2.024</text:span></text:p>
      </style:header>
      <style:header-left style:display="false"/>
      <style:footer>
        <text:p>ILUSTRE AYUNTAMIENTO DE MOGAN</text:p>
        <text:p>DPTO. DE INTERVENCION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17">17/03/2025</text:date>, <text:time>06:53:01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mp1" style:page-layout-name="Mpm3">
      <style:header>
        <text:p><text:span text:style-name="MT2">TOTAL CAPITULO I</text:span></text:p>
        <text:p><text:span text:style-name="MT2">PRESUPUESTO PERSONAL 2.023</text:span></text:p>
        <text:p><text:span text:style-name="MT2"/></text:p>
      </style:header>
      <style:header-left style:display="false"/>
      <style:footer>
        <text:p><text:span text:style-name="MT3">Iltre. Ayto. Mogán</text:span></text:p>
        <text:p><text:span text:style-name="MT3">Dpto. Intervención</text:span></text:p>
      </style:footer>
      <style:footer-left style:display="false"/>
    </style:master-page>
    <style:master-page style:name="mp2" style:page-layout-name="Mpm4">
      <style:header>
        <text:p><text:span text:style-name="MT3">CATALOGO DE PUESTOS DE TRABAJO</text:span></text:p>
        <text:p><text:span text:style-name="MT3">ORGANOS DE GOBIERNO</text:span></text:p>
        <text:p><text:span text:style-name="MT3">EJERCICIO 2.024</text:span></text:p>
      </style:header>
      <style:header-left style:display="false"/>
      <style:footer>
        <text:p><text:span text:style-name="MT3">Iltre. Ayto. Mogán</text:span></text:p>
        <text:p><text:span text:style-name="MT3">Dpto. Intervención</text:span></text:p>
      </style:footer>
      <style:footer-left style:display="false"/>
    </style:master-page>
    <style:master-page style:name="mp4" style:page-layout-name="Mpm5">
      <style:header>
        <text:p><text:span text:style-name="MT4">CATALOGO DE PUESTOS </text:span></text:p>
        <text:p><text:span text:style-name="MT4">DE TRABAJO </text:span></text:p>
        <text:p><text:span text:style-name="MT4">FUNCIONARIOS DE CARRERA</text:span></text:p>
        <text:p><text:span text:style-name="MT5">EJERCICIO 2.024</text:span></text:p>
      </style:header>
      <style:header-left style:display="false"/>
      <style:footer>
        <text:p><text:span text:style-name="MT4">Iltre. Ayuntamiento de Mogán</text:span></text:p>
      </style:footer>
      <style:footer-left style:display="false"/>
    </style:master-page>
    <style:master-page style:name="mp5" style:page-layout-name="Mpm6">
      <style:header>
        <text:p><text:span text:style-name="MT5">ANEXO PERSONAL - 2.024</text:span></text:p>
        <text:p><text:span text:style-name="MT5">PERSONAL FUNCIONARIO</text:span></text:p>
      </style:header>
      <style:header-left style:display="false"/>
      <style:footer>
        <text:p><text:span text:style-name="MT4">Iltre. Ayuntamiento de Mogán</text:span></text:p>
      </style:footer>
      <style:footer-left style:display="false"/>
    </style:master-page>
    <style:master-page style:name="mp6" style:page-layout-name="Mpm7">
      <style:header>
        <text:p><text:span text:style-name="MT4">CATALOGO DE PUESTOS DE TRABAJO <text:s text:c="3"/></text:span></text:p>
        <text:p><text:span text:style-name="MT4"><text:s text:c="3"/></text:span><text:span text:style-name="MT4">LABORALES FIJOS</text:span></text:p>
        <text:p><text:span text:style-name="MT5">EJERCICIO 2.024</text:span></text:p>
      </style:header>
      <style:header-left style:display="false"/>
      <style:footer>
        <text:p><text:span text:style-name="MT4">Iltre. Ayuntamiento de Mogán</text:span></text:p>
      </style:footer>
      <style:footer-left style:display="false"/>
    </style:master-page>
    <style:master-page style:name="mp7" style:page-layout-name="Mpm8">
      <style:header>
        <text:p><text:span text:style-name="MT5">ANEXO PERSONAL - 2.024</text:span></text:p>
        <text:p><text:span text:style-name="MT5">LABORALES FIJOS</text:span></text:p>
      </style:header>
      <style:header-left style:display="false"/>
      <style:footer>
        <text:p><text:span text:style-name="MT4">Iltre. Ayuntamiento de Mogán</text:span></text:p>
      </style:footer>
      <style:footer-left style:display="false"/>
    </style:master-page>
    <style:master-page style:name="mp8" style:page-layout-name="Mpm9">
      <style:header>
        <text:p><text:span text:style-name="MT6">CATALOGO DE PUESTOS DE TRABAJO</text:span></text:p>
        <text:p><text:span text:style-name="MT6"><text:s/></text:span><text:span text:style-name="MT6">LABORALES INDEFINIDOS</text:span></text:p>
        <text:p><text:span text:style-name="MT6">EJERCICIO 2.024</text:span></text:p>
      </style:header>
      <style:header-left style:display="false"/>
      <style:footer>
        <text:p>ILUSTRE AYUNTAMIENTO DE MOGAN</text:p>
        <text:p>DPTO. DE INTERVENCION</text:p>
      </style:footer>
      <style:footer-left style:display="false"/>
    </style:master-page>
    <style:master-page style:name="mp9" style:page-layout-name="Mpm10">
      <style:header>
        <text:p><text:span text:style-name="MT5">ANEXO PERSONAL - 2.024</text:span></text:p>
        <text:p><text:span text:style-name="MT5">LABORALES INDEFINIDOS</text:span></text:p>
      </style:header>
      <style:header-left style:display="false"/>
      <style:footer>
        <text:p><text:span text:style-name="MT7">Iltre. Ayuntamiento de Mogán</text:span></text:p>
      </style:footer>
      <style:footer-left style:display="false"/>
    </style:master-page>
    <style:master-page style:name="mp11" style:page-layout-name="Mpm11">
      <style:header>
        <text:p><text:span text:style-name="MT5">PLANTILLA DE TODOS LOS PUESTOS DE TRABAJO DE LA ENTIDAD,</text:span></text:p>
        <text:p><text:span text:style-name="MT5">QUE SE ADJUNTA AL PRESUPUESTO GENERAL DEL EJERCICIO 2.024.</text:span></text:p>
        <text:p><text:span text:style-name="MT5">PERSONAL FUNCIONARIO</text:span></text:p>
      </style:header>
      <style:header-left style:display="false"/>
      <style:footer>
        <text:p><text:span text:style-name="MT4">Iltre. Ayuntamiento de Mogán</text:span></text:p>
      </style:footer>
      <style:footer-left style:display="false"/>
    </style:master-page>
    <style:master-page style:name="mp12" style:page-layout-name="Mpm12">
      <style:header>
        <text:p><text:span text:style-name="MT5">PLANTILLA DE TODOS LOS PUESTOS DE TRABAJAO DE LA ENTIDAD,</text:span></text:p>
        <text:p><text:span text:style-name="MT5">QUE SE ADJUNTA AL PRESUPUESTO GENERAL DEL EJERCICIO 2.024.</text:span></text:p>
        <text:p><text:span text:style-name="MT5">PERSONAL LABORAL FIJO</text:span></text:p>
      </style:header>
      <style:header-left style:display="false"/>
      <style:footer>
        <text:p><text:span text:style-name="MT4">Iltre. Ayuntamiento de Mogán</text:span></text:p>
      </style:footer>
      <style:footer-left style:display="false"/>
    </style:master-page>
    <style:master-page style:name="mp13" style:page-layout-name="Mpm13">
      <style:header>
        <text:p><text:span text:style-name="MT8">PLANTILLA DE TODOS LOS PUESTOS DE TRABAJO DE LA ENTIDAD, </text:span></text:p>
        <text:p><text:span text:style-name="MT8">QUE SE ADJUNTA AL PRESUPUESTO GENERAL DEL EJERCICIO 2.024.</text:span></text:p>
        <text:p><text:span text:style-name="MT8">PERSONAL INDEFINIDO</text:span></text:p>
      </style:header>
      <style:header-left style:display="false"/>
      <style:footer>
        <text:p><text:span text:style-name="MT6">Iltre. Ayuntamiento de Mogán</text:span></text:p>
      </style:footer>
      <style:footer-left style:display="false"/>
    </style:master-page>
    <style:master-page style:name="mp16" style:page-layout-name="Mpm14">
      <style:header>
        <text:p><text:span text:style-name="MT3">PLANTILLA DE TODOS LOS PUESTOS DE TRABAJO DE LA ENTIDAD, </text:span></text:p>
        <text:p><text:span text:style-name="MT6">QUE SE ADJUNTA AL PRESUPUESTO GENERAL DEL EJERCICIO 2.024</text:span></text:p>
        <text:p><text:span text:style-name="MT6">ALTAS-BAJAS</text:span></text:p>
      </style:header>
      <style:header-left style:display="false"/>
      <style:footer>
        <text:p><text:span text:style-name="MT3">Iltre. Ayto. Mogán</text:span></text:p>
        <text:p><text:span text:style-name="MT3">Dpto. Intervención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5$Win32 OpenOffice.org_project/4115m2$Build-9813</meta:generator>
    <meta:initial-creator>Jose Carlos aa</meta:initial-creator>
    <meta:creation-date>2016-02-01T14:16:51Z</meta:creation-date>
    <dc:date>2025-03-17T06:53:01.58</dc:date>
    <meta:editing-cycles>1501</meta:editing-cycles>
    <meta:editing-duration>P16DT22H1M59S</meta:editing-duration>
    <meta:print-date>2021-10-28T12:06:17.48</meta:print-date>
    <meta:document-statistic meta:table-count="3" meta:cell-count="8624" meta:object-count="0"/>
  </office:meta>
</office:document-meta>
</file>