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tyle:font-face style:name="Arial3" svg:font-family="Arial, Helvetica, sans-serif"/>
    <style:font-face style:name="Arial2"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1" style:family="table">
      <style:table-properties style:width="16.457cm" fo:margin-left="-0.018cm" fo:margin-right="0.058cm" table:align="margins"/>
    </style:style>
    <style:style style:name="Tabla1.A" style:family="table-column">
      <style:table-column-properties style:column-width="5.001cm" style:rel-column-width="19913*"/>
    </style:style>
    <style:style style:name="Tabla1.B" style:family="table-column">
      <style:table-column-properties style:column-width="6.112cm" style:rel-column-width="24338*"/>
    </style:style>
    <style:style style:name="Tabla1.C" style:family="table-column">
      <style:table-column-properties style:column-width="5.345cm" style:rel-column-width="21284*"/>
    </style:style>
    <style:style style:name="Tabla1.A1" style:family="table-cell">
      <style:table-cell-properties style:vertical-align="middle" fo:padding="0.049cm" fo:border="none"/>
    </style:style>
    <style:style style:name="Tabla1.B2" style:family="table-cell" style:data-style-name="N37">
      <style:table-cell-properties style:vertical-align="middle" fo:padding="0.049cm" fo:border="none"/>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text-properties style:font-name="Arial" fo:font-weight="normal" style:font-weight-asian="normal" style:font-name-complex="Arial Narrow" style:font-style-complex="italic"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3"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4"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5" style:family="paragraph" style:parent-style-name="Text_20_body">
      <style:paragraph-properties fo:text-align="justify" style:justify-single-word="false"/>
    </style:style>
    <style:style style:name="P16" style:family="paragraph" style:parent-style-name="Text_20_body">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17" style:family="paragraph" style:parent-style-name="Text_20_body">
      <style:paragraph-properties fo:text-align="center" style:justify-single-word="false"/>
      <style:text-properties fo:font-variant="normal" fo:text-transform="none" style:font-name="Arial" fo:font-size="10pt" fo:font-style="normal" fo:font-weight="bold" style:font-size-asian="10pt" style:font-size-complex="10pt"/>
    </style:style>
    <style:style style:name="P18" style:family="paragraph" style:parent-style-name="Text_20_body">
      <style:paragraph-properties fo:text-align="justify" style:justify-single-word="false"/>
      <style:text-properties fo:font-variant="normal" fo:text-transform="none" style:font-name="Arial" fo:font-size="10pt" fo:font-style="normal" fo:font-weight="bold" style:font-size-asian="10pt" style:font-size-complex="10pt"/>
    </style:style>
    <style:style style:name="P19" style:family="paragraph" style:parent-style-name="Text_20_body">
      <style:paragraph-properties fo:text-align="center" style:justify-single-word="false"/>
      <style:text-properties fo:font-variant="normal" fo:text-transform="none" style:font-name="Arial" fo:font-size="10pt" fo:language="es" fo:country="ES" fo:font-style="normal" fo:font-weight="bold" style:font-size-asian="10pt" style:font-size-complex="10pt"/>
    </style:style>
    <style:style style:name="P20" style:family="paragraph" style:parent-style-name="Text_20_body">
      <style:text-properties fo:color="#000000" style:font-name="Arial" fo:font-size="10pt" style:font-size-asian="10pt" style:font-size-complex="10pt"/>
    </style:style>
    <style:style style:name="P21" style:family="paragraph" style:parent-style-name="Text_20_body">
      <style:paragraph-properties fo:text-align="justify" style:justify-single-word="false"/>
      <style:text-properties fo:color="#000000" style:font-name="Arial" fo:font-size="10pt" style:font-size-asian="10pt" style:font-size-complex="10pt"/>
    </style:style>
    <style:style style:name="P22" style:family="paragraph" style:parent-style-name="Text_20_body">
      <style:text-properties style:font-name="Arial" fo:font-size="10pt" style:font-size-asian="10pt" style:font-size-complex="10pt"/>
    </style:style>
    <style:style style:name="P23" style:family="paragraph" style:parent-style-name="Text_20_body">
      <style:paragraph-properties fo:text-align="justify" style:justify-single-word="false"/>
      <style:text-properties style:font-name="Arial" fo:font-size="10pt" style:font-size-asian="10pt" style:font-size-complex="10pt"/>
    </style:style>
    <style:style style:name="P24" style:family="paragraph" style:parent-style-name="Text_20_body">
      <style:paragraph-properties fo:text-align="center" style:justify-single-word="false"/>
      <style:text-properties style:font-name="Arial" fo:font-size="10pt" style:font-size-asian="10pt" style:font-size-complex="10pt"/>
    </style:style>
    <style:style style:name="P25" style:family="paragraph" style:parent-style-name="Text_20_body">
      <style:paragraph-properties fo:text-align="center" style:justify-single-word="false"/>
      <style:text-properties style:font-name="Arial" fo:font-size="10pt" fo:font-weight="bold" style:font-size-asian="10pt" style:font-size-complex="10pt"/>
    </style:style>
    <style:style style:name="P26" style:family="paragraph" style:parent-style-name="Text_20_body">
      <style:paragraph-properties fo:text-align="justify" style:justify-single-word="false"/>
      <style:text-properties style:font-name="Arial" fo:font-size="10pt" fo:font-weight="normal" style:font-size-asian="10pt" style:font-size-complex="10pt"/>
    </style:style>
    <style:style style:name="P27" style:family="paragraph" style:parent-style-name="Text_20_body">
      <style:paragraph-properties fo:text-align="justify" style:justify-single-word="false"/>
      <style:text-properties style:font-name="Arial" fo:font-size="10pt" fo:font-style="italic" fo:font-weight="normal" style:font-size-asian="10pt" style:font-size-complex="10pt"/>
    </style:style>
    <style:style style:name="P28"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 fo:font-size="10pt" style:font-size-asian="10pt" style:font-size-complex="10pt"/>
    </style:style>
    <style:style style:name="P29" style:family="paragraph" style:parent-style-name="Table_20_Contents">
      <style:paragraph-properties fo:margin-top="0cm" fo:margin-bottom="0.499cm" fo:text-align="center" style:justify-single-word="false" fo:padding="0.101cm" fo:border="0.002cm solid #000000"/>
      <style:text-properties style:font-name="Arial" fo:font-size="10pt" style:font-size-asian="10pt" style:font-size-complex="10pt"/>
    </style:style>
    <style:style style:name="P30"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 fo:font-size="10pt" style:font-size-asian="10pt" style:font-size-complex="10pt"/>
    </style:style>
    <style:style style:name="P31"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 fo:font-size="10pt" style:font-size-asian="10pt" style:font-size-complex="10pt"/>
    </style:style>
    <style:style style:name="P32" style:family="paragraph" style:parent-style-name="Text_20_body">
      <style:paragraph-properties fo:margin-left="1.005cm" fo:margin-right="0cm" fo:text-align="justify" style:justify-single-word="false" fo:text-indent="0cm" style:auto-text-indent="false"/>
      <style:text-properties style:font-name="Arial" fo:font-size="10pt" fo:font-style="italic" fo:font-weight="normal" style:font-size-asian="10pt" style:font-size-complex="10pt"/>
    </style:style>
    <style:style style:name="P33" style:family="paragraph" style:parent-style-name="Text_20_body">
      <style:paragraph-properties fo:margin-left="1.244cm" fo:margin-right="0cm" fo:text-align="justify" style:justify-single-word="false" fo:text-indent="-0.67cm" style:auto-text-indent="false"/>
      <style:text-properties fo:font-variant="normal" fo:text-transform="none" style:font-name="Arial" fo:font-size="10pt" fo:font-style="normal" fo:font-weight="normal" style:font-size-asian="10pt" style:font-size-complex="10pt"/>
    </style:style>
    <style:style style:name="P34" style:family="paragraph" style:parent-style-name="Standard" style:master-page-name="MP0">
      <style:paragraph-properties fo:text-align="justify" style:justify-single-word="false" style:page-number="auto" fo:break-before="page"/>
      <style:text-properties style:font-name="Arial" fo:font-weight="bold" style:font-weight-asian="bold" style:font-name-complex="Arial Narrow" style:font-style-complex="italic" style:font-weight-complex="bold"/>
    </style:style>
    <style:style style:name="P35" style:family="paragraph" style:parent-style-name="Text_20_body" style:list-style-name="L1">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36" style:family="paragraph" style:parent-style-name="Text_20_body" style:list-style-name="L2">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37" style:family="paragraph" style:parent-style-name="Text_20_body" style:list-style-name="L3">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38" style:family="paragraph" style:parent-style-name="Text_20_body" style:list-style-name="L4">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39" style:family="paragraph" style:parent-style-name="Text_20_body" style:list-style-name="L6">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0" style:family="paragraph" style:parent-style-name="Text_20_body" style:list-style-name="L8">
      <style:paragraph-properties fo:text-align="justify" style:justify-single-word="false"/>
      <style:text-properties fo:font-variant="normal" fo:text-transform="none" style:font-name="Arial" fo:font-size="10pt" fo:font-style="normal" fo:font-weight="normal" style:font-size-asian="10pt" style:font-size-complex="10pt"/>
    </style:style>
    <style:style style:name="P41" style:family="paragraph" style:parent-style-name="Text_20_body" style:list-style-name="L3">
      <style:paragraph-properties fo:text-align="justify" style:justify-single-word="false"/>
      <style:text-properties fo:font-variant="normal" fo:text-transform="none" style:font-name="Arial" fo:font-size="10pt" fo:font-style="normal" fo:font-weight="bold" style:font-size-asian="10pt" style:font-size-complex="10pt"/>
    </style:style>
    <style:style style:name="P42" style:family="paragraph" style:parent-style-name="Text_20_body" style:list-style-name="L5">
      <style:paragraph-properties fo:text-align="justify" style:justify-single-word="false"/>
      <style:text-properties style:font-name="Arial" fo:font-size="10pt" fo:font-weight="normal" style:font-size-asian="10pt" style:font-size-complex="10pt"/>
    </style:style>
    <style:style style:name="P43" style:family="paragraph" style:parent-style-name="Text_20_body" style:list-style-name="L7">
      <style:paragraph-properties fo:text-align="justify" style:justify-single-word="false"/>
      <style:text-properties style:font-name="Arial" fo:font-size="10pt" fo:font-weight="normal"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style>
    <style:style style:name="T6" style:family="text">
      <style:text-properties fo:font-weight="normal" style:font-weight-asian="normal" style:font-name-complex="Arial Narrow" style:font-style-complex="italic" style:font-weight-complex="normal"/>
    </style:style>
    <style:style style:name="T7" style:family="text">
      <style:text-properties fo:font-weight="normal" style:font-weight-asian="normal" style:font-weight-complex="normal"/>
    </style:style>
    <style:style style:name="T8" style:family="text">
      <style:text-properties fo:font-size="10pt" style:font-size-asian="10pt" style:font-size-complex="10pt"/>
    </style:style>
    <style:style style:name="T9" style:family="text">
      <style:text-properties fo:font-size="10pt" fo:font-weight="bold" style:font-size-asian="10pt" style:font-weight-asian="bold" style:font-size-complex="10pt" style:font-weight-complex="bold"/>
    </style:style>
    <style:style style:name="T10" style:family="text">
      <style:text-properties fo:font-size="10pt" fo:font-weight="normal" style:font-size-asian="10pt" style:font-weight-asian="normal" style:font-size-complex="10pt" style:font-weight-complex="normal"/>
    </style:style>
    <style:style style:name="T11" style:family="text">
      <style:text-properties fo:language="es" fo:country="ES"/>
    </style:style>
    <style:style style:name="T12" style:family="text">
      <style:text-properties fo:font-variant="normal" fo:text-transform="none"/>
    </style:style>
    <style:style style:name="T13" style:family="text">
      <style:text-properties fo:font-variant="normal" fo:text-transform="none" fo:font-style="normal"/>
    </style:style>
    <style:style style:name="T14" style:family="text">
      <style:text-properties fo:font-variant="normal" fo:text-transform="none" fo:font-style="normal" fo:font-weight="normal"/>
    </style:style>
    <style:style style:name="T15" style:family="text">
      <style:text-properties fo:font-variant="normal" fo:text-transform="none" fo:language="es" fo:country="ES" fo:font-style="normal"/>
    </style:style>
    <style:style style:name="T16" style:family="text">
      <style:text-properties fo:font-variant="normal" fo:text-transform="none" fo:language="es" fo:country="ES" fo:font-style="normal" fo:font-weight="bold"/>
    </style:style>
    <style:style style:name="T17" style:family="text">
      <style:text-properties fo:font-style="italic"/>
    </style:style>
    <style:style style:name="T18" style:family="text">
      <style:text-properties style:text-position="33% 80%"/>
    </style:style>
    <style:style style:name="T19" style:family="text">
      <style:text-properties style:text-underline-style="solid" style:text-underline-width="auto" style:text-underline-color="font-color"/>
    </style:style>
    <style:style style:name="T20" style:family="text">
      <style:text-properties fo:color="#000000"/>
    </style:style>
    <style:style style:name="T21" style:family="text">
      <style:text-properties style:font-name="Arial" fo:font-size="10pt" fo:font-weight="bold" style:font-name-asian="Times New Roman" style:font-size-asian="10pt" style:font-weight-asian="bold" style:font-size-complex="10pt" style:font-weight-complex="bold"/>
    </style:style>
    <style:style style:name="T22"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23" style:family="text">
      <style:text-properties style:font-name="Arial" fo:font-size="10pt" style:text-underline-style="solid" style:text-underline-width="auto" style:text-underline-color="font-color" style:font-name-asian="Times New Roman" style:font-size-asian="10pt" style:font-size-complex="10pt"/>
    </style:style>
    <style:style style:name="T24" style:family="text">
      <style:text-properties style:font-name="Arial" fo:font-size="10pt" style:font-size-asian="10pt" style:font-size-complex="10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4"><text:tab/>DON DAVID CHAO CASTRO, SECRETARIO GENERAL ACCIDENTAL DEL ILUSTRE AYUNTAMIENTO DE MOGÁN (LAS PALMAS).</text:p>
      <text:p text:style-name="P11"/>
      <text:p text:style-name="P14"><text:span text:style-name="T3">CERTIFICA:</text:span><text:span text:style-name="T7"> </text:span><text:span text:style-name="T10">Que el </text:span><text:span text:style-name="T9">Pleno Municipal</text:span><text:span text:style-name="T10">, en</text:span><text:span text:style-name="T8"> sesión </text:span><text:span text:style-name="T9">Ordinaria </text:span><text:span text:style-name="T10"><text:s/>cel</text:span><text:span text:style-name="T8">ebrada</text:span><text:span text:style-name="T10"> el día </text:span><text:span text:style-name="T9">20/12/2024</text:span><text:span text:style-name="T8">, adoptó, entre otros, el siguiente acuerdo, que literalmente señala:</text:span></text:p>
      <text:p text:style-name="P10"/>
      <text:p text:style-name="Standard"><text:span text:style-name="T21"><text:tab/></text:span><text:span text:style-name="T22">&lt;&lt;</text:span><text:span text:style-name="Strong_20_Emphasis"><text:span text:style-name="T23">14. Expte. 16502/2024. Propuesta para la aprobación definitiva del Presupuesto para el ejercicio 2025.</text:span></text:span><text:span text:style-name="T22"> </text:span></text:p>
      <text:p text:style-name="P20"/>
      <text:p text:style-name="P20">Por mi el secretario, se da cuenta de la propuesta, cuyo tenor literal es el siguiente:</text:p>
      <text:p text:style-name="P22"/>
      <text:p text:style-name="P23"><text:span text:style-name="T2">“Juan Ernesto Hernández Cruz, Concejal Delegado en materia de Hacienda de este Ayuntamiento, según, </text:span>Decreto 3.349/2023 de 19 de junio de 2023, visto el informe emitido por el Interventor General, de fecha 13 de diciembre de 2024, que literalmente dice:</text:p>
      <text:p text:style-name="P23"><text:span text:style-name="T11">"El funcionario que suscribe, interventor del Ayuntamiento de Mogán, en el ejercicio de las funciones que tengo encomendadas en virtud de los artículos 172 y 175 del Real Decreto 2568/1986, de 28 de noviembre, por el que se aprueba el Reglamento de Organización, Funcionamiento y Régimen Jurídico de las Entidades Locales, y en relación a las alegaciones presentadas contra el acuerdo de aprobación inicial del Presupuesto General del Ayuntamiento de Mogán para el ejercicio 2025, </text:span>tengo a bien emitir el presente informe - propuesta.</text:p>
      <text:p text:style-name="P23"/>
      <text:p text:style-name="P25">ANTECEDENTES DE HECHO</text:p>
      <text:p text:style-name="P24"/>
      <text:p text:style-name="P23"><text:span text:style-name="T2">Primero.- </text:span><text:span text:style-name="T5">El Ayuntamiento de Mogán, en sesión plenaria de fecha 15/11/2024, aprobó inicialmente el Presupuesto General del Ayuntamiento de Mogán para el ejercicio 2025. El expediente fue expuesto al público, previo anuncio en el BOP de Las Palmas de fecha 18/11/2024, durante 15 días, plazo durante el cual los interesados podían presentar reclamaciones a él.</text:span></text:p>
      <text:p text:style-name="P23"/>
      <text:p text:style-name="P23"><text:span text:style-name="T2">Segundo.- </text:span><text:span text:style-name="T5">De acuerdo con el informe de la Oficina de Atención al Ciudadano de fecha 13/12/2024, contra el acuerdo de aprobación inicial del Presupuesto General del Ayuntamiento de Mogán para el ejercicio 2025 se han presentado las siguientes reclamaciones:</text:span></text:p>
      <text:p text:style-name="P23"/>
      <table:table table:name="Tabla1" table:style-name="Tabla1">
        <table:table-column table:style-name="Tabla1.A"/>
        <table:table-column table:style-name="Tabla1.B"/>
        <table:table-column table:style-name="Tabla1.C"/>
        <table:table-row>
          <table:table-cell table:style-name="Tabla1.A1" office:value-type="string">
            <text:p text:style-name="P28">Interesado</text:p>
          </table:table-cell>
          <table:table-cell table:style-name="Tabla1.A1" office:value-type="string">
            <text:p text:style-name="P28">Fecha de Presentación</text:p>
          </table:table-cell>
          <table:table-cell table:style-name="Tabla1.A1" office:value-type="string">
            <text:p text:style-name="P29">n.º reg entrada</text:p>
          </table:table-cell>
        </table:table-row>
        <table:table-row>
          <table:table-cell table:style-name="Tabla1.A1" office:value-type="string">
            <text:p text:style-name="P30">NC</text:p>
          </table:table-cell>
          <table:table-cell table:style-name="Tabla1.B2" office:value-type="date" office:date-value="2024-12-10">
            <text:p text:style-name="P30">10/12/24</text:p>
          </table:table-cell>
          <table:table-cell table:style-name="Tabla1.A1" office:value-type="string">
            <text:p text:style-name="P31"><text:span text:style-name="T14">REGAGE24e00092193021</text:span> </text:p>
          </table:table-cell>
        </table:table-row>
      </table:table>
      <text:p text:style-name="P23"/>
      <text:p text:style-name="P23"><text:span text:style-name="T2">Tercero.- </text:span><text:span text:style-name="T14">La reclamación presentada por Nueva Canarias se fundamenta en:</text:span></text:p>
      <text:list xml:id="list6238538927383853441" text:style-name="L1">
        <text:list-item>
          <text:p text:style-name="P35">La extemporaneidad en la remisión de los estados de las Sociedades Mercantiles al Ayuntamiento de Mogán y en la remisión del Presupuesto General al pleno.</text:p>
        </text:list-item>
        <text:list-item>
          <text:p text:style-name="P35">La inadecuada formulación de los estados de previsión de gastos e ingresos y programas de las Sociedades Mercantiles.</text:p>
        </text:list-item>
        <text:list-item>
          <text:p text:style-name="P35">La falta de utilización de Presupuestos Participativos y la regulación de mecanismos participativos en las Bases de Ejecución del Presupuesto.</text:p>
        </text:list-item>
        <text:list-item>
          <text:p text:style-name="P35"><text:soft-page-break/>La inadecuada presentación del Anexo de Convenios con la Comunidad Autónoma en materia de gasto social.</text:p>
        </text:list-item>
        <text:list-item>
          <text:p text:style-name="P35">La omisión de crédito presupuestario para un mercado de abastos, para el impulso de lonjas y para promoción, gestión de la vivienda de protección pública (urbanismo) y promoción del uso eficiente y sostenible de tecnologías y comunicaciones.</text:p>
        </text:list-item>
        <text:list-item>
          <text:p text:style-name="P35">Error en el Anexo de Personal en la valoración, por exceso, del complemento específico de un puesto, fundamentada en una sentencia.</text:p>
        </text:list-item>
        <text:list-item>
          <text:p text:style-name="P35">La inclusión en el presupuesto de subvenciones directas de carácter nominativo a entidades mercantiles.</text:p>
        </text:list-item>
        <text:list-item>
          <text:p text:style-name="P35">Errores en la redacción del contenido del Plan Estratégico de Subvenciones.</text:p>
        </text:list-item>
        <text:list-item>
          <text:p text:style-name="P35">Falta de remisión o referencia de la Bases de Ejecución del Presupuesto al Real Decreto 424/2017.</text:p>
        </text:list-item>
      </text:list>
      <text:p text:style-name="P23"/>
      <text:p text:style-name="P17">FUNDAMENTOS JURÍDICOS</text:p>
      <text:p text:style-name="P17">I</text:p>
      <text:p text:style-name="P17">Anulabilidad por actuaciones extemporáneas</text:p>
      <text:p text:style-name="P26"><text:span text:style-name="T13">El art. 48.3 de la ley 39/2015, de 1 de octubre, del Procedimiento Administrativo Común de las Administraciones Públicas establece que: </text:span><text:span text:style-name="T17">La realización de actuaciones administrativas fuera del tiempo establecido para ellas sólo implicará la anulabilidad del acto cuando así lo imponga la naturaleza del término o plazo.</text:span></text:p>
      <text:p text:style-name="P24"/>
      <text:p text:style-name="P17">II</text:p>
      <text:p text:style-name="P17">Finalidad del Anexo de Personal</text:p>
      <text:p text:style-name="P16">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text:p>
      <text:p text:style-name="P23"/>
      <text:p text:style-name="P17">III</text:p>
      <text:p text:style-name="P17">Reclamación Administrativa del acuerdo de aprobación inicial del presupuesto:</text:p>
      <text:p text:style-name="P17">legitimación activa y causas</text:p>
      <text:p text:style-name="P16">El artículo 170.1 del citado TRLRHL establece que: <text:span text:style-name="T17">1. A los efectos de lo dispuesto en el apartado 1 del artículo anterior, tendrán la consideración de interesados:</text:span></text:p>
      <text:p text:style-name="P27">a) Los habitantes en el territorio de la respectiva entidad local.</text:p>
      <text:p text:style-name="P27">b) Los que resulten directamente afectados, aunque no habiten en el territorio de la entidad local.</text:p>
      <text:p text:style-name="P32">c) Los colegios oficiales, cámaras oficiales, sindicatos, asociaciones y demás entidades legalmente constituidas para velar intereses profesionales o económicos y vecinales, cuando actúen en defensa de los que les son propios.</text:p>
      <text:p text:style-name="P27">2. Únicamente podrán entablarse reclamaciones contra el presupuesto:</text:p>
      <text:p text:style-name="P32">a) Por no haberse ajustado su elaboración y aprobación a los trámites establecidos en esta ley.</text:p>
      <text:p text:style-name="P32">b) Por omitir el crédito necesario para el cumplimiento de obligaciones exigibles a la entidad local, en virtud de precepto legal o de cualquier otro título legítimo.</text:p>
      <text:p text:style-name="P32">c) Por ser de manifiesta insuficiencia los ingresos con relación a los gastos presupuestados o bien de estos respecto a las necesidades para las que esté previsto.</text:p>
      <text:list xml:id="list4460246535283862481" text:style-name="L2">
        <text:list-item>
          <text:p text:style-name="P36">Estamos por tanto ante un número cerrado de motivos de reclamación que no permite la consideración de otros supuestos sobre los que fundamentar las reclamaciones que se puedan hacer al presupuesto.</text:p>
        </text:list-item>
      </text:list>
      <text:p text:style-name="P23"/>
      <text:p text:style-name="P17">ARGUMENTACIONES</text:p>
      <text:p text:style-name="P18"><text:soft-page-break/>A) Interesados.</text:p>
      <text:p text:style-name="P26"><text:span text:style-name="T15">La reclamación ha sido presentada por el siguiente partido político: </text:span><text:span text:style-name="T16">Nueva Canarias</text:span><text:span text:style-name="T15">. Por lo tanto, el reclamante, al ser un grupo político que representa a la población municipal, </text:span><text:span text:style-name="T16">está legitimado para la reclamación administrativa</text:span><text:span text:style-name="T12"> </text:span><text:span text:style-name="T15">conforme al artículo 170.1.c) del TRLRHL.</text:span></text:p>
      <text:p text:style-name="P23"/>
      <text:p text:style-name="P18">B) Actuaciones extemporáneas.</text:p>
      <text:p text:style-name="P16">Esta reclamación se fundamenta en el artículo 170.2.a) del TRLRHL. Sin embargo, la naturaleza del plazo para remitir a la entidad local matriz (Ayuntamiento de Mogán) los estados financieros de las Sociedades Mercantiles de ella dependientes (Mogán Gestión Municipal SLU y Mogán Socio-Cultural SLU), así como la del plazo para remitir el presupuesto al pleno no impone la anulabilidad del acto, conforme al artículo 48.3 de la LPAC. Este mismo criterio está respaldado por el Director General de Mogan Gestión Municipal S.L. En un informe que obra en el expediente de fecha 11/12/2024.</text:p>
      <text:p text:style-name="P16">En consecuencia, <text:span text:style-name="T2">esta reclamación debe ser admitida a trámite pero ha de quedar desestimada.</text:span></text:p>
      <text:p text:style-name="P23"/>
      <text:p text:style-name="P18">C) La inadecuada formulación de los estados de previsión de gastos e ingresos y programas de las Sociedades Mercantiles.</text:p>
      <text:p text:style-name="P16">Obra en el expediente informe del Director General de Mogán Gestión Municipal S.L. de fecha 11/12/2024, en el que se afirma que , resulta pertinente destacar que, dentro del expediente administrativo, constan los documentos elaborados por las sociedades mercantiles municipales, específicamente los denominados Estados de Previsión de Ingresos y Gastos, los cuales cumplen con los principios de transparencia y previsión exigidos en el ámbito de la contabilidad pública y societaria.</text:p>
      <text:p text:style-name="P16">En consecuencia, <text:span text:style-name="T2">esta reclamación debe ser admitida a trámite pero ha de quedar desestimada.</text:span></text:p>
      <text:p text:style-name="P23"/>
      <text:p text:style-name="P18">D) La falta de utilización de Presupuestos Participativos y la regulación de mecanismos participativos en las Bases de Ejecución del Presupuesto.</text:p>
      <text:p text:style-name="P16">Esta reclamación se fundamenta en no haberse ajustado la elaboración y aprobación del presupuesto a los requisitos previstos en la Ley 7/2015 de los municipios de Canarias. Sin embargo, el artículo 170.2<text:span text:style-name="T18"> </text:span>a) del TRLRHL limita los motivos de reclamación a <text:span text:style-name="T17">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text:p>
      <text:p text:style-name="P16">No obstante lo anterior, debemos destacar que el artículo 17 de la Ley de los Municipios de Canarias habla en términos potestativos, no preceptivos, (<text:span text:style-name="T19">podrá</text:span> ejercerse) respecto de los presupuestos participativos. Por otro lado, las Bases de Ejecución del Presupuesto en la base 25 adoptan medidas que promueven la participación vecinal . Y, finalmente, el presupuesto inicial de 2025 contempla créditos para la Participación Ciudadana en el Grupo de Programa 924.</text:p>
      <text:p text:style-name="P23"/>
      <text:p text:style-name="P18">E) La inadecuada (o incluso la falta de) presentación del Anexo de Convenios con la Comunidad Autónoma en materia de gasto social.</text:p>
      <text:p text:style-name="P16">Esta reclamación se fundamenta en la inadecuada redacción de uno de los anexos en el que deberá figurar la relación de convenios. En la propia reclamación al referirse a dicho documento, se afirma: <text:span text:style-name="T17">en el que explica que ahora no hay convenios</text:span>. No queda claro, entonces, qué esta reclamando el reclamante. No obstante lo anterior, el artículo 170.2 a) del TRLRHL limita los motivos de reclamación a <text:span text:style-name="T17">no haberse ajustado su elaboración y aprobación a los trámites establecidos en esta ley., </text:span>existiendo, como hemos <text:soft-page-break/>visto, este documento con el contenido exigido en la normativa. <text:span text:style-name="T2">Es por ello que esta reclamación debe ser admitida a trámite pero ha de quedar desestimada.</text:span></text:p>
      <text:p text:style-name="P23"/>
      <text:p text:style-name="P18">F) La omisión de crédito para un mercado de abastos, para el impulso de lonjas y para la promoción y gestión de viviendas de protección oficial (urbanismo) y promoción del uso eficiente y sostenible de tecnologías y comunicaciones.</text:p>
      <text:p text:style-name="P26"><text:span text:style-name="T15">Estas reclamaciones se fundamentan en la omisión del crédito necesario para el cumplimiento de obligaciones exigibles (artículo 170.2.b) del TRLRHL. Sin embargo, tanto en el Programa 430 Administración General de Comercio, Turismo y PYMES como en el programa 151 Urbanismo existen dotaciones presupuestarias que pueden destinarse a tales fines. Por su parte, en los programas 491 sistemas de información y 920 Administración General se recogen créditos para contratos de difusión y multiplexación de señales de radio y televisión y se han establecido totems digitales con señales FreeWifi que llevan años funcionando .Por ello, </text:span><text:span text:style-name="T16">esta reclamación debe admitirse a trámite pero ha de quedar desestimada. </text:span></text:p>
      <text:p text:style-name="P23"/>
      <text:p text:style-name="P18">G) Error en el Anexo de Personal en la valoración, por exceso, del complemento específico de determinados puestos de trabajo.</text:p>
      <text:p text:style-name="P16">Esta reclamación no se fundamenta en ninguno de los supuestos previstos en el artículo 170.2 del TRLRHL.</text:p>
      <text:p text:style-name="P16">En consecuencia, <text:span text:style-name="T2">esta reclamación no debe admitirse a trámite.</text:span></text:p>
      <text:p text:style-name="P16">Respecto a esta incidencia es necesario realizar varios incisos. Merece la pena destacar, en primer lugar, que si el error se hubiera producido por defecto, nos hubiéramos encontrado ante el supuesto previsto en el artículo 172.2.b) del TRLRHL y el trabajador afectado podría haber presentado la oportuna reclamación, ya que el Anexo de Personal hubiera puesto de manifiesto que el Capítulo I del 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text:p>
      <text:p text:style-name="P16">En segundo lugar, el hecho de que el reclamante haya considero ello como un error, demuestra que es entendido por todos que el Anexo de Personal no establece o fija retribuciones, sino que en é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text:p>
      <text:p text:style-name="P16">Además, las retribuciones que deben reconocerse y abonarse mensualmente a los trabajadores (las nóminas) son las que se deriven de los actos administrativos, judiciales o normativos, y no necesariamente los que se reflejan en el Anexo de Personal.</text:p>
      <text:p text:style-name="P16">Por último, obra en el expediente al que hace referencia la reclamación, informe del secretario municipal de fecha 22/11/2018 en virtud del cual se concluye que procedería el reintegro de las diferencias de complemento específicos abonadas durante el 2015, pero <text:span text:style-name="T17">... Por otra parte, los complementos específicos en los presupuestos municipales para los años 2016, 2017 y 2018 forman parte de presupuestos aprobados y no recurridos, por lo que deben haber sido abonados en los términos en ellos establecidos.</text:span></text:p>
      <text:p text:style-name="P23"/>
      <text:p text:style-name="P18">H) La inclusión en el presupuesto de subvenciones directas de carácter nominativo a entidades mercantiles.</text:p>
      <text:p text:style-name="P16">Esta reclamación no se fundamenta en ninguno de los supuestos previstos en el artículo 170.2 del TRLRHL, por lo que <text:span text:style-name="T2">no debe ser admitida a trámite.</text:span></text:p>
      <text:p text:style-name="P23"/>
      <text:list xml:id="list9102859627311029841" text:style-name="L3">
        <text:list-item>
          <text:p text:style-name="P41">I) Errores en la redacción del contenido del Plan Estratégico de Subvenciones.</text:p>
          <text:p text:style-name="P37">Esta reclamación se fundamenta en una hipotética deficiencia de redacción en un apartado dentro de todo el Plan Estratégico de Subvenciones. Sin embargo, el artículo 170.2 a) del TRLRHL limita los motivos de reclamación a <text:span text:style-name="T17">no haberse ajustado su elaboración y aprobación a los trámites establecidos en esta ley.</text:span> Debemos destacar que tales motivos se limitan a trámites procedimentales, no a requisitos, detalles o deficiencias puntuales que pudiera adolecer alguno <text:soft-page-break/>de los documentos que integran el presupuesto. <text:span text:style-name="T2">Es por ello que esta reclamación no debe ser admitida a trámite.</text:span></text:p>
          <text:p text:style-name="P41">J) Falta de remisión o referencia de la Bases de Ejecución del Presupuesto al Real Decreto 424/2017.</text:p>
        </text:list-item>
      </text:list>
      <text:p text:style-name="P16">Esta reclamación se fundamenta en una la falta de referencia a una normativa en las BEP, sin ni siquiera indicar qué normativa exige que en las BEP se haga referencia al Real Decreto 424/2017. Sin embargo, el artículo 170.2 a) del TRLRHL limita los motivos de reclamación a no haberse ajustado su elaboración y aprobación a los trámites establecidos en esta ley. Debemos destacar que tales motivos se limitan a trámites procedimentales, no a requisitos, detalles o deficiencias puntuales que pudiera adolecer alguno de los documentos que integran el presupuesto. <text:span text:style-name="T2">Es por ello que esta reclamación no debe ser admitida a trámite.</text:span></text:p>
      <text:p text:style-name="P23"/>
      <text:p text:style-name="P23"/>
      <text:p text:style-name="P19">CONCLUSIONES</text:p>
      <text:list xml:id="list7201400087606407618" text:style-name="L4">
        <text:list-item>
          <text:p text:style-name="P38">La persona jurídica que ha presentado reclamaciones al acuerdo de aprobación inicial del Presupuesto General del Ayuntamiento de Mogán está legitimada para presentarlas.</text:p>
        </text:list-item>
        <text:list-item>
          <text:p text:style-name="P38">Las reclamaciones de Nueva Canarias respecto a la extemporaneidad en la remisión de los estados de las Sociedades Mercantiles al Ayuntamiento de Mogán y en la remisión del Presupuesto General al pleno, a la inadecuada formulación de los estados de previsión de gastos e ingresos y programas de las Sociedades Mercantiles, la falta del Anexo de Convenios en materia de gastos sociales y a la omisión de crédito presupuestario para un mercado de abastos, para el impulso de lonjas y para promoción y gestión de la vivienda de protección pública (urbanismo) y promoción del uso eficiente y sostenible de tecnologías y comunicaciones deben ser admitidas a trámite pero desestimadas conforme a las argumentaciones del apartado B), C), E) y F) respectivamente .</text:p>
        </text:list-item>
        <text:list-item>
          <text:p text:style-name="P38">Las reclamaciones presentadas por Nueva Canarias respecto de presupuestos participativos y mecanismos de participación ciudadana, el error en el Anexo de Personal en la valoración, por exceso, del complemento específico de determinados puestos de trabajo y la inclusión en el presupuesto de subvenciones directas de carácter nominativo a entidades mercantiles, deficiencias en la redacción del Plan Estratégico de Subvenciones y de la Bases de Ejecución del Presupuesto no deben ser admitidas a trámite conforme a la argumentación de los apartados D), G), H), I) y J) respectivamente.</text:p>
        </text:list-item>
        <text:list-item>
          <text:p text:style-name="P38">Ante todo lo anterior, al no deberse estimar ninguna de las reclamaciones presentadas, el Pleno municipal debe aprobar definitivamente el Presupuesto General del Ayuntamiento de Mogán para el ejercicio 2025 en los mismo términos en los que fue aprobado inicialmente.</text:p>
        </text:list-item>
      </text:list>
      <text:p text:style-name="P23"/>
      <text:p text:style-name="P23">En virtud de todo lo anterior, y conforme a la competencia que el artículo 169.2 del TRLRHL atribuye al pleno municipal, elevo a éste la presente</text:p>
      <text:p text:style-name="P23"/>
      <text:p text:style-name="P25">PROPUESTA DE ACUERDO</text:p>
      <text:p text:style-name="P23"><text:span text:style-name="T2">Primero.- </text:span>No admitir a trámite las reclamaciones presentadas por Nueva Canarias, referentes a:</text:p>
      <text:list xml:id="list3031548865668606672" text:style-name="L5">
        <text:list-item>
          <text:p text:style-name="P42">Presupuestos participativos y mecanismos de participación ciudadana</text:p>
        </text:list-item>
        <text:list-item>
          <text:p text:style-name="P42">El hipotético error en el Anexo de Personal en la valoración, por exceso, del complemento específico de determinados puestos de trabajo y</text:p>
        </text:list-item>
        <text:list-item>
          <text:p text:style-name="P42">La inclusión en el presupuesto de subvenciones directas de carácter nominativo a entidades mercantiles</text:p>
        </text:list-item>
        <text:list-item>
          <text:p text:style-name="P42"><text:soft-page-break/>La hipotética deficiencia en la redacción del Plan Estratégico de Subvenciones</text:p>
        </text:list-item>
        <text:list-item>
          <text:p text:style-name="P42">La hipotética deficiencia en la redacción de una de las Bases de Ejecución del Presupuesto.</text:p>
        </text:list-item>
      </text:list>
      <text:p text:style-name="P23"/>
      <text:p text:style-name="P23"><text:span text:style-name="T2">Segundo.- </text:span><text:span text:style-name="T5">Admitir a trámite pero desestimar las reclamaciones administrativas presentadas por Nueva Canarias respecto de</text:span><text:span text:style-name="T14">:</text:span></text:p>
      <text:p text:style-name="P33">· La extemporaneidad en la remisión de los estados de las Sociedades Mercantiles al Ayuntamiento de Mogán y en la remisión del Presupuesto General al pleno,</text:p>
      <text:p text:style-name="P33">· La inadecuada formulación de los estados de previsión de gastos e ingresos y programas de las Sociedades Mercantiles</text:p>
      <text:list xml:id="list405253019765791454" text:style-name="L6">
        <text:list-item>
          <text:p text:style-name="P39">La falta del Anexo de Convenios en materia de gastos sociales </text:p>
        </text:list-item>
      </text:list>
      <text:p text:style-name="P33">· La omisión de crédito presupuestario para un mercado de abastos, para el impulso de lonjas y para promoción y gestión de la vivienda de protección pública (urbanismo) y promoción del uso eficiente y sostenible de tecnologías y comunicaciones. </text:p>
      <text:p text:style-name="P23"><text:span text:style-name="T2">Tercero.- </text:span>Aprobar definitivamente el Presupuesto General del Ayuntamiento de Mogán para el ejercicio 2025 en los mismos términos en los que fue inicialmente aprobado en sesión plenaria de fecha 15/11/2024.</text:p>
      <text:p text:style-name="P23">Es cuanto se tiene a bien informar."</text:p>
      <text:p text:style-name="P23">Es por lo que tengo a bien elevar al Pleno del Ayuntamiento de Mogán la siguiente propuesta de resolución:</text:p>
      <text:p text:style-name="P23"><text:span text:style-name="T2">Primero.- </text:span>No admitir a trámite las reclamaciones presentadas por Nueva Canarias, referentes a:</text:p>
      <text:list xml:id="list6919929737632572400" text:style-name="L7">
        <text:list-item>
          <text:p text:style-name="P43">Presupuestos participativos y mecanismos de participación ciudadana</text:p>
        </text:list-item>
        <text:list-item>
          <text:p text:style-name="P43">El hipotético error en el Anexo de Personal en la valoración, por exceso, del complemento específico de determinados puestos de trabajo y</text:p>
        </text:list-item>
        <text:list-item>
          <text:p text:style-name="P43">La inclusión en el presupuesto de subvenciones directas de carácter nominativo a entidades mercantiles</text:p>
        </text:list-item>
        <text:list-item>
          <text:p text:style-name="P43">La hipotética deficiencia en la redacción del Plan Estratégico de Subvenciones</text:p>
        </text:list-item>
        <text:list-item>
          <text:p text:style-name="P43">La hipotética deficiencia en la redacción de una de las Bases de Ejecución del Presupuesto.</text:p>
        </text:list-item>
      </text:list>
      <text:p text:style-name="P23"/>
      <text:p text:style-name="P23"><text:span text:style-name="T2">Segundo.- </text:span><text:span text:style-name="T5">Admitir a trámite pero desestimar las reclamaciones administrativas presentadas por Nueva Canarias respecto de</text:span><text:span text:style-name="T14">:</text:span></text:p>
      <text:p text:style-name="P33">· La extemporaneidad en la remisión de los estados de las Sociedades Mercantiles al Ayuntamiento de Mogán y en la remisión del Presupuesto General al pleno,</text:p>
      <text:p text:style-name="P33">· La inadecuada formulación de los estados de previsión de gastos e ingresos y programas de las Sociedades Mercantiles</text:p>
      <text:list xml:id="list300184227925268255" text:style-name="L8">
        <text:list-item>
          <text:p text:style-name="P40">La falta del Anexo de Convenios en materia de gastos sociales </text:p>
        </text:list-item>
      </text:list>
      <text:p text:style-name="P33">· La omisión de crédito presupuestario para un mercado de abastos, para el impulso de lonjas y para promoción y gestión de la vivienda de protección pública (urbanismo) y promoción del uso eficiente y sostenible de tecnologías y comunicaciones. </text:p>
      <text:p text:style-name="P23"><text:span text:style-name="T2">Tercero.- </text:span>Aprobar definitivamente el Presupuesto General del Ayuntamiento de Mogán para el ejercicio 2025 en los mismos términos en los que fue inicialmente aprobado en sesión plenaria de fecha 15/11/2024.”</text:p>
      <text:p text:style-name="P23"/>
      <text:p text:style-name="P21">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15"><text:a xlink:type="simple" xlink:href="http://videoactas.mogan.es/?meeting=video_202101290000000000_FH.mp4&amp;topic=1" text:style-name="Internet_20_link" text:visited-style-name="Visited_20_Internet_20_Link"><text:span text:style-name="T24">http://videoactas.mogan.es/?meeting=video_2024122</text:span></text:a><text:a xlink:type="simple" xlink:href="http://videoactas.mogan.es/?meeting=video_202101290000000000_FH.mp4&amp;topic=1" text:style-name="Internet_20_link" text:visited-style-name="Visited_20_Internet_20_Link"><text:span text:style-name="T24">00000000000_FH.mp4&amp;topic=14</text:span></text:a></text:p>
      <text:p text:style-name="P23"><text:span text:style-name="T20">Sometida a votación la propuesta dictaminada queda aprobada por quince (15) votos a favor de JUNTOS POR MOGAN, dos (2) votos en contra de NC-FAC y una (1) abstención del PSOE.</text:span><text:span text:style-name="T4">&gt;&gt;</text:span></text:p>
      <text:p text:style-name="P13"/>
      <text:p text:style-name="P14"><text:soft-page-break/>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6">, a fecha indicada en la firma digital.</text:span></text:p>
      <text:p text:style-name="P11"/>
      <table:table table:name="Table4" table:style-name="Table4">
        <table:table-column table:style-name="Table4.A"/>
        <table:table-column table:style-name="Table4.B"/>
        <table:table-column table:style-name="Table4.C"/>
        <table:table-row>
          <table:table-cell table:style-name="Table4.A1" office:value-type="string">
            <text:p text:style-name="P8">Vº Bº,</text:p>
            <text:p text:style-name="P8">La Alcaldía-Presidencia</text:p>
            <text:p text:style-name="P8"/>
            <text:p text:style-name="P8"/>
            <text:p text:style-name="P8">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
            <text:p text:style-name="P5">Fdo.: David Chao Castro</text:p>
            <text:p text:style-name="P6">(Según resolución 1594/2024, de 16 de abril, de la Dirección General de Función Pública)</text:p>
          </table:table-cell>
        </table:table-row>
      </table:table>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tyle:font-face style:name="Arial3" svg:font-family="Arial, Helvetica, sans-serif"/>
    <style:font-face style:name="Arial2" svg:font-family="Arial, sans-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4-12-20T11:47:17.47</dc:date>
    <meta:editing-cycles>42</meta:editing-cycles>
    <meta:editing-duration>PT3H37M4S</meta:editing-duration>
    <meta:document-statistic meta:table-count="4" meta:image-count="1" meta:object-count="0" meta:page-count="7" meta:paragraph-count="120" meta:word-count="3184" meta:character-count="20423"/>
    <meta:user-defined meta:name="Información 1"/>
    <meta:user-defined meta:name="Información 2"/>
    <meta:user-defined meta:name="Información 3"/>
    <meta:user-defined meta:name="Información 4"/>
    <meta:template xlink:type="simple" xlink:actuate="onRequest" xlink:title="" xlink:href="../cert3353307595035454.odt/Normal.dotm"/>
  </office:meta>
</office:document-meta>
</file>