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62cm"/>
    </style:style>
    <style:style style:name="co2" style:family="table-column">
      <style:table-column-properties fo:break-before="auto" style:column-width="1.727cm"/>
    </style:style>
    <style:style style:name="co3" style:family="table-column">
      <style:table-column-properties fo:break-before="auto" style:column-width="1.976cm"/>
    </style:style>
    <style:style style:name="co4" style:family="table-column">
      <style:table-column-properties fo:break-before="auto" style:column-width="2.939cm"/>
    </style:style>
    <style:style style:name="co5" style:family="table-column">
      <style:table-column-properties fo:break-before="auto" style:column-width="5.271cm"/>
    </style:style>
    <style:style style:name="co6" style:family="table-column">
      <style:table-column-properties fo:break-before="auto" style:column-width="3.094cm"/>
    </style:style>
    <style:style style:name="co7" style:family="table-column">
      <style:table-column-properties fo:break-before="auto" style:column-width="4.546cm"/>
    </style:style>
    <style:style style:name="co8" style:family="table-column">
      <style:table-column-properties fo:break-before="auto" style:column-width="0.981cm"/>
    </style:style>
    <style:style style:name="co9" style:family="table-column">
      <style:table-column-properties fo:break-before="auto" style:column-width="2.258cm"/>
    </style:style>
    <style:style style:name="co10" style:family="table-column">
      <style:table-column-properties fo:break-before="auto" style:column-width="2.057cm"/>
    </style:style>
    <style:style style:name="co11" style:family="table-column">
      <style:table-column-properties fo:break-before="auto" style:column-width="0.266cm"/>
    </style:style>
    <style:style style:name="co12" style:family="table-column">
      <style:table-column-properties fo:break-before="auto" style:column-width="1.707cm"/>
    </style:style>
    <style:style style:name="co13" style:family="table-column">
      <style:table-column-properties fo:break-before="auto" style:column-width="3.355cm"/>
    </style:style>
    <style:style style:name="co14" style:family="table-column">
      <style:table-column-properties fo:break-before="auto" style:column-width="4.281cm"/>
    </style:style>
    <style:style style:name="co15" style:family="table-column">
      <style:table-column-properties fo:break-before="auto" style:column-width="3.101cm"/>
    </style:style>
    <style:style style:name="co16" style:family="table-column">
      <style:table-column-properties fo:break-before="auto" style:column-width="4.537cm"/>
    </style:style>
    <style:style style:name="co17" style:family="table-column">
      <style:table-column-properties fo:break-before="auto" style:column-width="3.364cm"/>
    </style:style>
    <style:style style:name="co18" style:family="table-column">
      <style:table-column-properties fo:break-before="auto" style:column-width="4.272cm"/>
    </style:style>
    <style:style style:name="co19" style:family="table-column">
      <style:table-column-properties fo:break-before="auto" style:column-width="7.257cm"/>
    </style:style>
    <style:style style:name="co20" style:family="table-column">
      <style:table-column-properties fo:break-before="auto" style:column-width="3.304cm"/>
    </style:style>
    <style:style style:name="co21" style:family="table-column">
      <style:table-column-properties fo:break-before="auto" style:column-width="4.334cm"/>
    </style:style>
    <style:style style:name="co22" style:family="table-column">
      <style:table-column-properties fo:break-before="auto" style:column-width="3.433cm"/>
    </style:style>
    <style:style style:name="co23" style:family="table-column">
      <style:table-column-properties fo:break-before="auto" style:column-width="4.207cm"/>
    </style:style>
    <style:style style:name="co24" style:family="table-column">
      <style:table-column-properties fo:break-before="auto" style:column-width="3.5cm"/>
    </style:style>
    <style:style style:name="co25" style:family="table-column">
      <style:table-column-properties fo:break-before="auto" style:column-width="4.14cm"/>
    </style:style>
    <style:style style:name="co26" style:family="table-column">
      <style:table-column-properties fo:break-before="auto" style:column-width="3.528cm"/>
    </style:style>
    <style:style style:name="co27" style:family="table-column">
      <style:table-column-properties fo:break-before="auto" style:column-width="4.106cm"/>
    </style:style>
    <style:style style:name="co28" style:family="table-column">
      <style:table-column-properties fo:break-before="auto" style:column-width="3.44cm"/>
    </style:style>
    <style:style style:name="co29" style:family="table-column">
      <style:table-column-properties fo:break-before="auto" style:column-width="4.198cm"/>
    </style:style>
    <style:style style:name="co30" style:family="table-column">
      <style:table-column-properties fo:break-before="auto" style:column-width="3.274cm"/>
    </style:style>
    <style:style style:name="co31" style:family="table-column">
      <style:table-column-properties fo:break-before="auto" style:column-width="4.364cm"/>
    </style:style>
    <style:style style:name="co32" style:family="table-column">
      <style:table-column-properties fo:break-before="auto" style:column-width="3.47cm"/>
    </style:style>
    <style:style style:name="co33" style:family="table-column">
      <style:table-column-properties fo:break-before="auto" style:column-width="4.17cm"/>
    </style:style>
    <style:style style:name="co34" style:family="table-column">
      <style:table-column-properties fo:break-before="auto" style:column-width="3.447cm"/>
    </style:style>
    <style:style style:name="co35" style:family="table-column">
      <style:table-column-properties fo:break-before="auto" style:column-width="4.189cm"/>
    </style:style>
    <style:style style:name="co36" style:family="table-column">
      <style:table-column-properties fo:break-before="auto" style:column-width="3.401cm"/>
    </style:style>
    <style:style style:name="co37" style:family="table-column">
      <style:table-column-properties fo:break-before="auto" style:column-width="4.237cm"/>
    </style:style>
    <style:style style:name="co38" style:family="table-column">
      <style:table-column-properties fo:break-before="auto" style:column-width="3.35cm"/>
    </style:style>
    <style:style style:name="co39" style:family="table-column">
      <style:table-column-properties fo:break-before="auto" style:column-width="4.29cm"/>
    </style:style>
    <style:style style:name="co40" style:family="table-column">
      <style:table-column-properties fo:break-before="auto" style:column-width="3.387cm"/>
    </style:style>
    <style:style style:name="co41" style:family="table-column">
      <style:table-column-properties fo:break-before="auto" style:column-width="4.251cm"/>
    </style:style>
    <style:style style:name="co42" style:family="table-column">
      <style:table-column-properties fo:break-before="auto" style:column-width="3.522cm"/>
    </style:style>
    <style:style style:name="co43" style:family="table-column">
      <style:table-column-properties fo:break-before="auto" style:column-width="4.115cm"/>
    </style:style>
    <style:style style:name="co44" style:family="table-column">
      <style:table-column-properties fo:break-before="auto" style:column-width="3.507cm"/>
    </style:style>
    <style:style style:name="co45" style:family="table-column">
      <style:table-column-properties fo:break-before="auto" style:column-width="4.131cm"/>
    </style:style>
    <style:style style:name="co46" style:family="table-column">
      <style:table-column-properties fo:break-before="auto" style:column-width="3.537cm"/>
    </style:style>
    <style:style style:name="co47" style:family="table-column">
      <style:table-column-properties fo:break-before="auto" style:column-width="4.099cm"/>
    </style:style>
    <style:style style:name="co48" style:family="table-column">
      <style:table-column-properties fo:break-before="auto" style:column-width="2.422cm"/>
    </style:style>
    <style:style style:name="co49" style:family="table-column">
      <style:table-column-properties fo:break-before="auto" style:column-width="5.216cm"/>
    </style:style>
    <style:style style:name="co50" style:family="table-column">
      <style:table-column-properties fo:break-before="auto" style:column-width="2.565cm"/>
    </style:style>
    <style:style style:name="co51" style:family="table-column">
      <style:table-column-properties fo:break-before="auto" style:column-width="5.073cm"/>
    </style:style>
    <style:style style:name="co52" style:family="table-column">
      <style:table-column-properties fo:break-before="auto" style:column-width="3.38cm"/>
    </style:style>
    <style:style style:name="co53" style:family="table-column">
      <style:table-column-properties fo:break-before="auto" style:column-width="4.26cm"/>
    </style:style>
    <style:style style:name="co54" style:family="table-column">
      <style:table-column-properties fo:break-before="auto" style:column-width="3.581cm"/>
    </style:style>
    <style:style style:name="co55" style:family="table-column">
      <style:table-column-properties fo:break-before="auto" style:column-width="4.053cm"/>
    </style:style>
    <style:style style:name="co56" style:family="table-column">
      <style:table-column-properties fo:break-before="auto" style:column-width="2.512cm"/>
    </style:style>
    <style:style style:name="co57" style:family="table-column">
      <style:table-column-properties fo:break-before="auto" style:column-width="5.124cm"/>
    </style:style>
    <style:style style:name="co58" style:family="table-column">
      <style:table-column-properties fo:break-before="auto" style:column-width="2.731cm"/>
    </style:style>
    <style:style style:name="co59" style:family="table-column">
      <style:table-column-properties fo:break-before="auto" style:column-width="4.905cm"/>
    </style:style>
    <style:style style:name="co60" style:family="table-column">
      <style:table-column-properties fo:break-before="auto" style:column-width="3.159cm"/>
    </style:style>
    <style:style style:name="co61" style:family="table-column">
      <style:table-column-properties fo:break-before="auto" style:column-width="4.479cm"/>
    </style:style>
    <style:style style:name="co62" style:family="table-column">
      <style:table-column-properties fo:break-before="auto" style:column-width="3.235cm"/>
    </style:style>
    <style:style style:name="co63" style:family="table-column">
      <style:table-column-properties fo:break-before="auto" style:column-width="4.401cm"/>
    </style:style>
    <style:style style:name="co64" style:family="table-column">
      <style:table-column-properties fo:break-before="auto" style:column-width="3.611cm"/>
    </style:style>
    <style:style style:name="co65" style:family="table-column">
      <style:table-column-properties fo:break-before="auto" style:column-width="4.025cm"/>
    </style:style>
    <style:style style:name="co66" style:family="table-column">
      <style:table-column-properties fo:break-before="auto" style:column-width="2.468cm"/>
    </style:style>
    <style:style style:name="co67" style:family="table-column">
      <style:table-column-properties fo:break-before="auto" style:column-width="5.168cm"/>
    </style:style>
    <style:style style:name="co68" style:family="table-column">
      <style:table-column-properties fo:break-before="auto" style:column-width="2.813cm"/>
    </style:style>
    <style:style style:name="co69" style:family="table-column">
      <style:table-column-properties fo:break-before="auto" style:column-width="4.822cm"/>
    </style:style>
    <style:style style:name="co70" style:family="table-column">
      <style:table-column-properties fo:break-before="auto" style:column-width="2.956cm"/>
    </style:style>
    <style:style style:name="co71" style:family="table-column">
      <style:table-column-properties fo:break-before="auto" style:column-width="4.681cm"/>
    </style:style>
    <style:style style:name="co72" style:family="table-column">
      <style:table-column-properties fo:break-before="auto" style:column-width="2.611cm"/>
    </style:style>
    <style:style style:name="co73" style:family="table-column">
      <style:table-column-properties fo:break-before="auto" style:column-width="5.027cm"/>
    </style:style>
    <style:style style:name="co74" style:family="table-column">
      <style:table-column-properties fo:break-before="auto" style:column-width="2.949cm"/>
    </style:style>
    <style:style style:name="co75" style:family="table-column">
      <style:table-column-properties fo:break-before="auto" style:column-width="4.687cm"/>
    </style:style>
    <style:style style:name="ro1" style:family="table-row">
      <style:table-row-properties style:row-height="0.328cm" fo:break-before="auto" style:use-optimal-row-height="false"/>
    </style:style>
    <style:style style:name="ro2" style:family="table-row">
      <style:table-row-properties style:row-height="0.363cm" fo:break-before="auto" style:use-optimal-row-height="false"/>
    </style:style>
    <style:style style:name="ro3" style:family="table-row">
      <style:table-row-properties style:row-height="0.282cm" fo:break-before="auto" style:use-optimal-row-height="false"/>
    </style:style>
    <style:style style:name="ro4" style:family="table-row">
      <style:table-row-properties style:row-height="0.318cm" fo:break-before="auto" style:use-optimal-row-height="false"/>
    </style:style>
    <style:style style:name="ro5" style:family="table-row">
      <style:table-row-properties style:row-height="0.954cm" fo:break-before="auto" style:use-optimal-row-height="false"/>
    </style:style>
    <style:style style:name="ro6" style:family="table-row">
      <style:table-row-properties style:row-height="0.624cm" fo:break-before="auto" style:use-optimal-row-height="false"/>
    </style:style>
    <style:style style:name="ro7" style:family="table-row">
      <style:table-row-properties style:row-height="0.326cm" fo:break-before="auto" style:use-optimal-row-height="false"/>
    </style:style>
    <style:style style:name="ro8" style:family="table-row">
      <style:table-row-properties style:row-height="0.169cm" fo:break-before="auto" style:use-optimal-row-height="false"/>
    </style:style>
    <style:style style:name="ro9" style:family="table-row">
      <style:table-row-properties style:row-height="0.233cm" fo:break-before="auto" style:use-optimal-row-height="false"/>
    </style:style>
    <style:style style:name="ro10" style:family="table-row">
      <style:table-row-properties style:row-height="0.596cm" fo:break-before="auto" style:use-optimal-row-height="false"/>
    </style:style>
    <style:style style:name="ro11" style:family="table-row">
      <style:table-row-properties style:row-height="0.527cm" fo:break-before="auto" style:use-optimal-row-height="false"/>
    </style:style>
    <style:style style:name="ro12" style:family="table-row">
      <style:table-row-properties style:row-height="0.266cm" fo:break-before="auto" style:use-optimal-row-height="false"/>
    </style:style>
    <style:style style:name="ro13" style:family="table-row">
      <style:table-row-properties style:row-height="0.607cm" fo:break-before="auto" style:use-optimal-row-height="false"/>
    </style:style>
    <style:style style:name="ro14" style:family="table-row">
      <style:table-row-properties style:row-height="0.469cm" fo:break-before="auto" style:use-optimal-row-height="false"/>
    </style:style>
    <style:style style:name="ro15" style:family="table-row">
      <style:table-row-properties style:row-height="0.397cm" fo:break-before="auto" style:use-optimal-row-height="false"/>
    </style:style>
    <style:style style:name="ro16" style:family="table-row">
      <style:table-row-properties style:row-height="0.496cm" fo:break-before="auto" style:use-optimal-row-height="true"/>
    </style:style>
    <style:style style:name="ro17" style:family="table-row">
      <style:table-row-properties style:row-height="0.404cm" fo:break-before="auto" style:use-optimal-row-height="false"/>
    </style:style>
    <style:style style:name="ro18" style:family="table-row">
      <style:table-row-properties style:row-height="0.556cm" fo:break-before="auto" style:use-optimal-row-height="false"/>
    </style:style>
    <style:style style:name="ro19" style:family="table-row">
      <style:table-row-properties style:row-height="0.66cm" fo:break-before="auto" style:use-optimal-row-height="false"/>
    </style:style>
    <style:style style:name="ro20" style:family="table-row">
      <style:table-row-properties style:row-height="0.503cm" fo:break-before="auto" style:use-optimal-row-height="false"/>
    </style:style>
    <style:style style:name="ro21" style:family="table-row">
      <style:table-row-properties style:row-height="0.143cm" fo:break-before="auto" style:use-optimal-row-height="false"/>
    </style:style>
    <style:style style:name="ro22" style:family="table-row">
      <style:table-row-properties style:row-height="0.203cm" fo:break-before="auto" style:use-optimal-row-height="false"/>
    </style:style>
    <style:style style:name="ro23" style:family="table-row">
      <style:table-row-properties style:row-height="0.259cm" fo:break-before="auto" style:use-optimal-row-height="false"/>
    </style:style>
    <style:style style:name="ro24" style:family="table-row">
      <style:table-row-properties style:row-height="0.288cm" fo:break-before="auto" style:use-optimal-row-height="false"/>
    </style:style>
    <style:style style:name="ro25" style:family="table-row">
      <style:table-row-properties style:row-height="0.443cm" fo:break-before="auto" style:use-optimal-row-height="false"/>
    </style:style>
    <style:style style:name="ro26" style:family="table-row">
      <style:table-row-properties style:row-height="0.439cm" fo:break-before="auto" style:use-optimal-row-height="false"/>
    </style:style>
    <style:style style:name="ro27" style:family="table-row">
      <style:table-row-properties style:row-height="0.579cm" fo:break-before="auto" style:use-optimal-row-height="false"/>
    </style:style>
    <style:style style:name="ro28" style:family="table-row">
      <style:table-row-properties style:row-height="0.683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Sheet4">
      <style:table-properties table:display="true" style:writing-mode="lr-tb"/>
    </style:style>
    <style:style style:name="ta5" style:family="table" style:master-page-name="PageStyle_5f_Sheet5">
      <style:table-properties table:display="true" style:writing-mode="lr-tb"/>
    </style:style>
    <style:style style:name="ta6" style:family="table" style:master-page-name="PageStyle_5f_Sheet6">
      <style:table-properties table:display="true" style:writing-mode="lr-tb"/>
    </style:style>
    <style:style style:name="ta7" style:family="table" style:master-page-name="PageStyle_5f_Sheet7">
      <style:table-properties table:display="true" style:writing-mode="lr-tb"/>
    </style:style>
    <style:style style:name="ta8" style:family="table" style:master-page-name="PageStyle_5f_Sheet8">
      <style:table-properties table:display="true" style:writing-mode="lr-tb"/>
    </style:style>
    <style:style style:name="ta9" style:family="table" style:master-page-name="PageStyle_5f_Sheet9">
      <style:table-properties table:display="true" style:writing-mode="lr-tb"/>
    </style:style>
    <style:style style:name="ta10" style:family="table" style:master-page-name="PageStyle_5f_Sheet10">
      <style:table-properties table:display="true" style:writing-mode="lr-tb"/>
    </style:style>
    <style:style style:name="ta11" style:family="table" style:master-page-name="PageStyle_5f_Sheet11">
      <style:table-properties table:display="true" style:writing-mode="lr-tb"/>
    </style:style>
    <style:style style:name="ta12" style:family="table" style:master-page-name="PageStyle_5f_Sheet12">
      <style:table-properties table:display="true" style:writing-mode="lr-tb"/>
    </style:style>
    <style:style style:name="ta13" style:family="table" style:master-page-name="PageStyle_5f_Sheet13">
      <style:table-properties table:display="true" style:writing-mode="lr-tb"/>
    </style:style>
    <style:style style:name="ta14" style:family="table" style:master-page-name="PageStyle_5f_Sheet14">
      <style:table-properties table:display="true" style:writing-mode="lr-tb"/>
    </style:style>
    <style:style style:name="ta15" style:family="table" style:master-page-name="PageStyle_5f_Sheet15">
      <style:table-properties table:display="true" style:writing-mode="lr-tb"/>
    </style:style>
    <style:style style:name="ta16" style:family="table" style:master-page-name="PageStyle_5f_Sheet16">
      <style:table-properties table:display="true" style:writing-mode="lr-tb"/>
    </style:style>
    <style:style style:name="ta17" style:family="table" style:master-page-name="PageStyle_5f_Sheet17">
      <style:table-properties table:display="true" style:writing-mode="lr-tb"/>
    </style:style>
    <style:style style:name="ta18" style:family="table" style:master-page-name="PageStyle_5f_Sheet18">
      <style:table-properties table:display="true" style:writing-mode="lr-tb"/>
    </style:style>
    <style:style style:name="ta19" style:family="table" style:master-page-name="PageStyle_5f_Sheet19">
      <style:table-properties table:display="true" style:writing-mode="lr-tb"/>
    </style:style>
    <style:style style:name="ta20" style:family="table" style:master-page-name="PageStyle_5f_Sheet20">
      <style:table-properties table:display="true" style:writing-mode="lr-tb"/>
    </style:style>
    <style:style style:name="ta21" style:family="table" style:master-page-name="PageStyle_5f_Sheet21">
      <style:table-properties table:display="true" style:writing-mode="lr-tb"/>
    </style:style>
    <style:style style:name="ta22" style:family="table" style:master-page-name="PageStyle_5f_Sheet22">
      <style:table-properties table:display="true" style:writing-mode="lr-tb"/>
    </style:style>
    <style:style style:name="ta23" style:family="table" style:master-page-name="PageStyle_5f_Sheet23">
      <style:table-properties table:display="true" style:writing-mode="lr-tb"/>
    </style:style>
    <style:style style:name="ta24" style:family="table" style:master-page-name="PageStyle_5f_Sheet24">
      <style:table-properties table:display="true" style:writing-mode="lr-tb"/>
    </style:style>
    <style:style style:name="ta25" style:family="table" style:master-page-name="PageStyle_5f_Sheet25">
      <style:table-properties table:display="true" style:writing-mode="lr-tb"/>
    </style:style>
    <style:style style:name="ta26" style:family="table" style:master-page-name="PageStyle_5f_Sheet26">
      <style:table-properties table:display="true" style:writing-mode="lr-tb"/>
    </style:style>
    <style:style style:name="ta27" style:family="table" style:master-page-name="PageStyle_5f_Sheet27">
      <style:table-properties table:display="true" style:writing-mode="lr-tb"/>
    </style:style>
    <style:style style:name="ta28" style:family="table" style:master-page-name="PageStyle_5f_Sheet28">
      <style:table-properties table:display="true" style:writing-mode="lr-tb"/>
    </style:style>
    <style:style style:name="ta29" style:family="table" style:master-page-name="PageStyle_5f_Sheet29">
      <style:table-properties table:display="true" style:writing-mode="lr-tb"/>
    </style:style>
    <style:style style:name="ta30" style:family="table" style:master-page-name="PageStyle_5f_Sheet30">
      <style:table-properties table:display="true" style:writing-mode="lr-tb"/>
    </style:style>
    <style:style style:name="ta31" style:family="table" style:master-page-name="PageStyle_5f_Sheet31">
      <style:table-properties table:display="true" style:writing-mode="lr-tb"/>
    </style:style>
    <style:style style:name="ta32" style:family="table" style:master-page-name="PageStyle_5f_Sheet32">
      <style:table-properties table:display="true" style:writing-mode="lr-tb"/>
    </style:style>
    <style:style style:name="ta33" style:family="table" style:master-page-name="PageStyle_5f_Sheet33">
      <style:table-properties table:display="true" style:writing-mode="lr-tb"/>
    </style:style>
    <style:style style:name="ta34" style:family="table" style:master-page-name="PageStyle_5f_Sheet34">
      <style:table-properties table:display="true" style:writing-mode="lr-tb"/>
    </style:style>
    <style:style style:name="ta35" style:family="table" style:master-page-name="PageStyle_5f_Sheet35">
      <style:table-properties table:display="true" style:writing-mode="lr-tb"/>
    </style:style>
    <style:style style:name="ta36" style:family="table" style:master-page-name="PageStyle_5f_Sheet36">
      <style:table-properties table:display="true" style:writing-mode="lr-tb"/>
    </style:style>
    <style:style style:name="ta37" style:family="table" style:master-page-name="PageStyle_5f_Sheet37">
      <style:table-properties table:display="true" style:writing-mode="lr-tb"/>
    </style:style>
    <style:style style:name="ta38" style:family="table" style:master-page-name="PageStyle_5f_Sheet38">
      <style:table-properties table:display="true" style:writing-mode="lr-tb"/>
    </style:style>
    <style:style style:name="ta39" style:family="table" style:master-page-name="PageStyle_5f_Sheet39">
      <style:table-properties table:display="true" style:writing-mode="lr-tb"/>
    </style:style>
    <style:style style:name="ta40" style:family="table" style:master-page-name="PageStyle_5f_Sheet40">
      <style:table-properties table:display="true" style:writing-mode="lr-tb"/>
    </style:style>
    <style:style style:name="ta41" style:family="table" style:master-page-name="PageStyle_5f_Sheet41">
      <style:table-properties table:display="true" style:writing-mode="lr-tb"/>
    </style:style>
    <style:style style:name="ta42" style:family="table" style:master-page-name="PageStyle_5f_Sheet42">
      <style:table-properties table:display="true" style:writing-mode="lr-tb"/>
    </style:style>
    <style:style style:name="ta43" style:family="table" style:master-page-name="PageStyle_5f_Sheet43">
      <style:table-properties table:display="true" style:writing-mode="lr-tb"/>
    </style:style>
    <style:style style:name="ta44" style:family="table" style:master-page-name="PageStyle_5f_Sheet44">
      <style:table-properties table:display="true" style:writing-mode="lr-tb"/>
    </style:style>
    <style:style style:name="ta45" style:family="table" style:master-page-name="PageStyle_5f_Sheet45">
      <style:table-properties table:display="true" style:writing-mode="lr-tb"/>
    </style:style>
    <style:style style:name="ta46" style:family="table" style:master-page-name="PageStyle_5f_Sheet46">
      <style:table-properties table:display="true" style:writing-mode="lr-tb"/>
    </style:style>
    <style:style style:name="ta47" style:family="table" style:master-page-name="PageStyle_5f_Sheet47">
      <style:table-properties table:display="true" style:writing-mode="lr-tb"/>
    </style:style>
    <style:style style:name="ta48" style:family="table" style:master-page-name="PageStyle_5f_Sheet48">
      <style:table-properties table:display="true" style:writing-mode="lr-tb"/>
    </style:style>
    <style:style style:name="ta49" style:family="table" style:master-page-name="PageStyle_5f_Sheet49">
      <style:table-properties table:display="true" style:writing-mode="lr-tb"/>
    </style:style>
    <style:style style:name="ta50" style:family="table" style:master-page-name="PageStyle_5f_Sheet50">
      <style:table-properties table:display="true" style:writing-mode="lr-tb"/>
    </style:style>
    <style:style style:name="ta51" style:family="table" style:master-page-name="PageStyle_5f_Sheet51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1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2.111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4.752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1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5.01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1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4.752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2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5.01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2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2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2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2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1.849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2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2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849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2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2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2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3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2.111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2.111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3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2.376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3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3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3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2.111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2.111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4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2.376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4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2.641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2.641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4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849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4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849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4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2.903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2.903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5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2.376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5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2.376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5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2.111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5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2.376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5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849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2.111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5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2.376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5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849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6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6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6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6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1.849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6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1.849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6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2.903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6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2.903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6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6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69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7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7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849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7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1.584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7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849cm" style:writing-mode="page"/>
      <style:text-properties fo:color="#008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7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1.584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34" office:value-type="float" office:value="1">
            <text:p>1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912">
            <text:p>912</text:p>
          </table:table-cell>
          <table:table-cell table:style-name="ce9" office:value-type="float" office:value="10000">
            <text:p>10000</text:p>
          </table:table-cell>
          <table:table-cell table:style-name="ce13" office:value-type="string" table:number-columns-spanned="3" table:number-rows-spanned="1">
            <text:p>ÓRGAN GOBIER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Retribuciones básica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ÓRGANOS GOBIERNO; RETRIBUCIONES BÁSICA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0" office:value-type="float" office:value="494388.86" table:number-columns-spanned="3" table:number-rows-spanned="2">
            <text:p>494388,86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0"/>
          <table:covered-table-cell table:style-name="ce38"/>
          <table:covered-table-cell table:style-name="ce30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Retribuciones básicas</text:p>
          </table:table-cell>
          <table:covered-table-cell table:number-columns-repeated="2" table:style-name="ce15"/>
          <table:table-cell table:style-name="ce22" office:value-type="string" table:number-columns-spanned="2" table:number-rows-spanned="1">
            <text:p>Total Económica 10000</text:p>
          </table:table-cell>
          <table:covered-table-cell table:style-name="ce22"/>
          <table:table-cell table:style-name="ce31" office:value-type="float" office:value="494388.86" table:number-columns-spanned="3" table:number-rows-spanned="1">
            <text:p>494388,86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912">
            <text:p>912</text:p>
          </table:table-cell>
          <table:table-cell table:style-name="ce11" office:value-type="float" office:value="11000">
            <text:p>11000</text:p>
          </table:table-cell>
          <table:table-cell table:style-name="ce14" office:value-type="string" table:number-columns-spanned="3" table:number-rows-spanned="1">
            <text:p>ÓRGAN GOBIE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Retribuciones básica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ÓRGANOS GOBIERNO; RETRIBUCIONES BÁSICA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0" office:value-type="float" office:value="149000.08" table:number-columns-spanned="3" table:number-rows-spanned="2">
            <text:p>149000,08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0"/>
          <table:covered-table-cell table:style-name="ce38"/>
          <table:covered-table-cell table:style-name="ce30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Retribuciones básicas</text:p>
          </table:table-cell>
          <table:covered-table-cell table:number-columns-repeated="2" table:style-name="ce15"/>
          <table:table-cell table:style-name="ce22" office:value-type="string" table:number-columns-spanned="2" table:number-rows-spanned="1">
            <text:p>Total Económica 11000</text:p>
          </table:table-cell>
          <table:covered-table-cell table:style-name="ce22"/>
          <table:table-cell table:style-name="ce31" office:value-type="float" office:value="149000.08" table:number-columns-spanned="3" table:number-rows-spanned="1">
            <text:p>149000,08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51">
            <text:p>151</text:p>
          </table:table-cell>
          <table:table-cell table:style-name="ce11" office:value-type="float" office:value="12000">
            <text:p>12000</text:p>
          </table:table-cell>
          <table:table-cell table:style-name="ce14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A1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231" table:number-columns-spanned="1" table:number-rows-spanned="2">
            <text:p>231</text:p>
          </table:table-cell>
          <table:table-cell table:style-name="ce11" office:value-type="float" office:value="12000" table:number-columns-spanned="1" table:number-rows-spanned="2">
            <text:p>12000</text:p>
          </table:table-cell>
          <table:table-cell table:style-name="ce14" office:value-type="string" table:number-columns-spanned="3" table:number-rows-spanned="1">
            <text:p>URBANISMO; RETRIBUCIONES BÁSICAS A1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137728.64" table:number-columns-spanned="3" table:number-rows-spanned="1">
            <text:p>137728,64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SIS SOCIAL PRIM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A1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40" table:number-columns-spanned="1" table:number-rows-spanned="2">
            <text:p>340</text:p>
          </table:table-cell>
          <table:table-cell table:style-name="ce11" office:value-type="float" office:value="12000" table:number-columns-spanned="1" table:number-rows-spanned="2">
            <text:p>12000</text:p>
          </table:table-cell>
          <table:table-cell table:style-name="ce14" office:value-type="string" table:number-columns-spanned="3" table:number-rows-spanned="1">
            <text:p>ACCIÓN SOCIAL; RETRIBUCIONES BÁSICAS A1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7216.08" table:number-columns-spanned="3" table:number-rows-spanned="1">
            <text:p>17216,08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 GRAL DEPO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A1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12000" table:number-columns-spanned="1" table:number-rows-spanned="2">
            <text:p>12000</text:p>
          </table:table-cell>
          <table:table-cell table:style-name="ce14" office:value-type="string" table:number-columns-spanned="3" table:number-rows-spanned="1">
            <text:p>ADMÓN GRAL DEPORTES; RETRIB BÁSICAS A1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7216.08" table:number-columns-spanned="3" table:number-rows-spanned="1">
            <text:p>17216,08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A1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1" table:number-columns-spanned="1" table:number-rows-spanned="2">
            <text:p>931</text:p>
          </table:table-cell>
          <table:table-cell table:style-name="ce11" office:value-type="float" office:value="12000" table:number-columns-spanned="1" table:number-rows-spanned="2">
            <text:p>12000</text:p>
          </table:table-cell>
          <table:table-cell table:style-name="ce14" office:value-type="string" table:number-columns-spanned="3" table:number-rows-spanned="1">
            <text:p>ADMÓN GENERAL; RETRIBUCIONES BÁSICAS A1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206592.96" table:number-columns-spanned="3" table:number-rows-spanned="1">
            <text:p>206592,96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OLÍ ECONÓ Y FISC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Sueldos del Grupo A1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POLÍTICA ECONÓMICA Y FISCAL; RETRIB BÁSICAS A1 FUNCIONARIO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51648.24" table:number-columns-spanned="3" table:number-rows-spanned="2">
            <text:p>51648,24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Sueldos del Grupo A1</text:p>
          </table:table-cell>
          <table:covered-table-cell table:number-columns-repeated="2" table:style-name="ce15"/>
          <table:table-cell table:style-name="ce22" office:value-type="string" table:number-columns-spanned="2" table:number-rows-spanned="1">
            <text:p>Total Económica 12000</text:p>
          </table:table-cell>
          <table:covered-table-cell table:style-name="ce22"/>
          <table:table-cell table:style-name="ce31" office:value-type="float" office:value="430402" table:number-columns-spanned="3" table:number-rows-spanned="1">
            <text:p>430402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2">
            <text:p>132</text:p>
          </table:table-cell>
          <table:table-cell table:style-name="ce11" office:value-type="float" office:value="12001">
            <text:p>12001</text:p>
          </table:table-cell>
          <table:table-cell table:style-name="ce14" office:value-type="string" table:number-columns-spanned="3" table:number-rows-spanned="1">
            <text:p>SEG Y ORD PÚ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A2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EGURIDAD Y ORDEN PÚBLICO; RETRIB. BÁSICAS A2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25771.48" table:number-columns-spanned="3" table:number-rows-spanned="1">
            <text:p>25771,48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6" table:number-rows-repeated="1048540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2" table:style-name="ta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34" office:value-type="float" office:value="2">
            <text:p>2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151">
            <text:p>151</text:p>
          </table:table-cell>
          <table:table-cell table:style-name="ce9" office:value-type="float" office:value="12001">
            <text:p>12001</text:p>
          </table:table-cell>
          <table:table-cell table:style-name="ce13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A2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1" table:number-columns-spanned="1" table:number-rows-spanned="2">
            <text:p>161</text:p>
          </table:table-cell>
          <table:table-cell table:style-name="ce11" office:value-type="float" office:value="12001" table:number-columns-spanned="1" table:number-rows-spanned="2">
            <text:p>12001</text:p>
          </table:table-cell>
          <table:table-cell table:style-name="ce14" office:value-type="string" table:number-columns-spanned="3" table:number-rows-spanned="1">
            <text:p>URBANISMO; RETRIBUCIONES BÁSICAS A2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190498.33" table:number-columns-spanned="3" table:number-rows-spanned="1">
            <text:p>190498,33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BAST DOMI AGUA POT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A2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231" table:number-columns-spanned="1" table:number-rows-spanned="2">
            <text:p>231</text:p>
          </table:table-cell>
          <table:table-cell table:style-name="ce11" office:value-type="float" office:value="12001" table:number-columns-spanned="1" table:number-rows-spanned="2">
            <text:p>12001</text:p>
          </table:table-cell>
          <table:table-cell table:style-name="ce14" office:value-type="string" table:number-columns-spanned="3" table:number-rows-spanned="1">
            <text:p>SANEAMIENTO, ABAST. Y DIST. AGUAS; RETRIBUCIONES BASICAS A2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SIS SOCIAL PRIM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A2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30" table:number-columns-spanned="1" table:number-rows-spanned="2">
            <text:p>430</text:p>
          </table:table-cell>
          <table:table-cell table:style-name="ce11" office:value-type="float" office:value="12001" table:number-columns-spanned="1" table:number-rows-spanned="2">
            <text:p>12001</text:p>
          </table:table-cell>
          <table:table-cell table:style-name="ce14" office:value-type="string" table:number-columns-spanned="3" table:number-rows-spanned="1">
            <text:p>ACCIÓN SOCIAL; RETRIBUCIONES BÁSICAS A2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30277.88" table:number-columns-spanned="3" table:number-rows-spanned="1">
            <text:p>30277,88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ÓN GRAL COMER, TURIS Y PYMES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A2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12001" table:number-columns-spanned="1" table:number-rows-spanned="2">
            <text:p>12001</text:p>
          </table:table-cell>
          <table:table-cell table:style-name="ce14" office:value-type="string" table:number-columns-spanned="3" table:number-rows-spanned="1">
            <text:p>ADMÓN GRAL COMERCIO, TURISMO; RETRIB BÁSICAS A2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45416.82" table:number-columns-spanned="3" table:number-rows-spanned="1">
            <text:p>45416,82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A2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1" table:number-columns-spanned="1" table:number-rows-spanned="2">
            <text:p>931</text:p>
          </table:table-cell>
          <table:table-cell table:style-name="ce11" office:value-type="float" office:value="12001" table:number-columns-spanned="1" table:number-rows-spanned="2">
            <text:p>12001</text:p>
          </table:table-cell>
          <table:table-cell table:style-name="ce14" office:value-type="string" table:number-columns-spanned="3" table:number-rows-spanned="1">
            <text:p>ADMÓN GENERAL; RETRIBUCIONES BÁSICAS A2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37366.24" table:number-columns-spanned="3" table:number-rows-spanned="1">
            <text:p>37366,24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OLÍ ECONÓ Y FISC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Sueldos del Grupo A2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POLÍTICA ECONÓMICA Y FISCAL; RETRIB BÁSICAS A2 FUNCIONARIO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60555.76" table:number-columns-spanned="3" table:number-rows-spanned="2">
            <text:p>60555,76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Sueldos del Grupo A2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12001</text:p>
          </table:table-cell>
          <table:covered-table-cell table:style-name="ce41"/>
          <table:table-cell table:style-name="ce31" office:value-type="float" office:value="389886.51" table:number-columns-spanned="3" table:number-rows-spanned="1">
            <text:p>389886,51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920">
            <text:p>920</text:p>
          </table:table-cell>
          <table:table-cell table:style-name="ce11" office:value-type="float" office:value="12002">
            <text:p>12002</text:p>
          </table:table-cell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Sueldos del Grupo B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RETRIBUCIONES BÁSICAS GRUPO B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3498.92" table:number-columns-spanned="3" table:number-rows-spanned="2">
            <text:p>13498,92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Sueldos del Grupo B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12002</text:p>
          </table:table-cell>
          <table:covered-table-cell table:style-name="ce41"/>
          <table:table-cell table:style-name="ce31" office:value-type="float" office:value="13498.92" table:number-columns-spanned="3" table:number-rows-spanned="1">
            <text:p>13498,92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2">
            <text:p>132</text:p>
          </table:table-cell>
          <table:table-cell table:style-name="ce11" office:value-type="float" office:value="12003">
            <text:p>12003</text:p>
          </table:table-cell>
          <table:table-cell table:style-name="ce14" office:value-type="string" table:number-columns-spanned="3" table:number-rows-spanned="1">
            <text:p>SEG Y ORD PÚ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C1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EGURIDAD Y ORDEN PÚBLICO; RETRIB. BÁSICAS C1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660901.32" table:number-columns-spanned="3" table:number-rows-spanned="1">
            <text:p>660901,32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6" table:number-rows-repeated="1048542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3" table:style-name="ta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5" table:default-cell-style-name="Excel_20_Built-in_20_Normal"/>
        <table:table-column table:style-name="co16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34" office:value-type="float" office:value="3">
            <text:p>3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151">
            <text:p>151</text:p>
          </table:table-cell>
          <table:table-cell table:style-name="ce9" office:value-type="float" office:value="12003">
            <text:p>12003</text:p>
          </table:table-cell>
          <table:table-cell table:style-name="ce13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C1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32" table:number-columns-spanned="1" table:number-rows-spanned="2">
            <text:p>1532</text:p>
          </table:table-cell>
          <table:table-cell table:style-name="ce11" office:value-type="float" office:value="12003" table:number-columns-spanned="1" table:number-rows-spanned="2">
            <text:p>12003</text:p>
          </table:table-cell>
          <table:table-cell table:style-name="ce14" office:value-type="string" table:number-columns-spanned="3" table:number-rows-spanned="1">
            <text:p>URBANISMO; RETRIBUCIONES BÁSICAS C1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57973.8" table:number-columns-spanned="3" table:number-rows-spanned="1">
            <text:p>57973,8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AVIME VÍAS PÚBL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C1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12003" table:number-columns-spanned="1" table:number-rows-spanned="2">
            <text:p>12003</text:p>
          </table:table-cell>
          <table:table-cell table:style-name="ce14" office:value-type="string" table:number-columns-spanned="3" table:number-rows-spanned="1">
            <text:p>Vias Publicas; Sueldos del Grupo C1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1594.76" table:number-columns-spanned="3" table:number-rows-spanned="1">
            <text:p>11594,76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C1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1" table:number-columns-spanned="1" table:number-rows-spanned="2">
            <text:p>931</text:p>
          </table:table-cell>
          <table:table-cell table:style-name="ce11" office:value-type="float" office:value="12003" table:number-columns-spanned="1" table:number-rows-spanned="2">
            <text:p>12003</text:p>
          </table:table-cell>
          <table:table-cell table:style-name="ce14" office:value-type="string" table:number-columns-spanned="3" table:number-rows-spanned="1">
            <text:p>ADMÓN GENERAL; RETRIBUCIONES BÁSICAS C1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70065.53" table:number-columns-spanned="3" table:number-rows-spanned="1">
            <text:p>70065,53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OLÍ ECONÓ Y FISC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Sueldos del Grupo C1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POLÍTICA ECONÓMICA Y FISCAL; RETRIB BÁSICAS C1 FUNCIONARIO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92758.08" table:number-columns-spanned="3" table:number-rows-spanned="2">
            <text:p>92758,08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Sueldos del Grupo C1</text:p>
          </table:table-cell>
          <table:covered-table-cell table:number-columns-repeated="2" table:style-name="ce15"/>
          <table:table-cell table:style-name="ce22" office:value-type="string" table:number-columns-spanned="2" table:number-rows-spanned="1">
            <text:p>Total Económica 12003</text:p>
          </table:table-cell>
          <table:covered-table-cell table:style-name="ce22"/>
          <table:table-cell table:style-name="ce31" office:value-type="float" office:value="893293.49" table:number-columns-spanned="3" table:number-rows-spanned="1">
            <text:p>893293,49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2">
            <text:p>132</text:p>
          </table:table-cell>
          <table:table-cell table:style-name="ce11" office:value-type="float" office:value="12004">
            <text:p>12004</text:p>
          </table:table-cell>
          <table:table-cell table:style-name="ce14" office:value-type="string" table:number-columns-spanned="3" table:number-rows-spanned="1">
            <text:p>SEG Y ORD PÚ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C2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1" table:number-columns-spanned="1" table:number-rows-spanned="2">
            <text:p>151</text:p>
          </table:table-cell>
          <table:table-cell table:style-name="ce11" office:value-type="float" office:value="12004" table:number-columns-spanned="1" table:number-rows-spanned="2">
            <text:p>12004</text:p>
          </table:table-cell>
          <table:table-cell table:style-name="ce14" office:value-type="string" table:number-columns-spanned="3" table:number-rows-spanned="1">
            <text:p>SEGURIDAD Y ORDEN PÚBLICO; RETRIB. BÁSICAS C2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29484.18" table:number-columns-spanned="3" table:number-rows-spanned="1">
            <text:p>29484,18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C2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231" table:number-columns-spanned="1" table:number-rows-spanned="2">
            <text:p>231</text:p>
          </table:table-cell>
          <table:table-cell table:style-name="ce11" office:value-type="float" office:value="12004" table:number-columns-spanned="1" table:number-rows-spanned="2">
            <text:p>12004</text:p>
          </table:table-cell>
          <table:table-cell table:style-name="ce14" office:value-type="string" table:number-columns-spanned="3" table:number-rows-spanned="1">
            <text:p>URBANISMO; RETRIBUCIONES BÁSICAS C2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88452.54" table:number-columns-spanned="3" table:number-rows-spanned="1">
            <text:p>88452,54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SIS SOCIAL PRIM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C2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30" table:number-columns-spanned="1" table:number-rows-spanned="2">
            <text:p>330</text:p>
          </table:table-cell>
          <table:table-cell table:style-name="ce11" office:value-type="float" office:value="12004" table:number-columns-spanned="1" table:number-rows-spanned="2">
            <text:p>12004</text:p>
          </table:table-cell>
          <table:table-cell table:style-name="ce14" office:value-type="string" table:number-columns-spanned="3" table:number-rows-spanned="1">
            <text:p>ACCIÓN SOCIAL; RETRIBUCIONES BÁSICAS C2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39312.24" table:number-columns-spanned="3" table:number-rows-spanned="1">
            <text:p>39312,24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CULTU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C2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ADMÓN GRAL CULTURA; RETRIB BÁSICAS C2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9828.06" table:number-columns-spanned="3" table:number-rows-spanned="1">
            <text:p>9828,06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6" table:number-rows-repeated="1048544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4" table:style-name="ta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7" table:default-cell-style-name="Excel_20_Built-in_20_Normal"/>
        <table:table-column table:style-name="co18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34" office:value-type="float" office:value="4">
            <text:p>4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340">
            <text:p>340</text:p>
          </table:table-cell>
          <table:table-cell table:style-name="ce9" office:value-type="float" office:value="12004">
            <text:p>12004</text:p>
          </table:table-cell>
          <table:table-cell table:style-name="ce13" office:value-type="string" table:number-columns-spanned="3" table:number-rows-spanned="1">
            <text:p>ADMIN GRAL DEPOR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C2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30" table:number-columns-spanned="1" table:number-rows-spanned="2">
            <text:p>430</text:p>
          </table:table-cell>
          <table:table-cell table:style-name="ce11" office:value-type="float" office:value="12004" table:number-columns-spanned="1" table:number-rows-spanned="2">
            <text:p>12004</text:p>
          </table:table-cell>
          <table:table-cell table:style-name="ce14" office:value-type="string" table:number-columns-spanned="3" table:number-rows-spanned="1">
            <text:p>ADMÓN GRAL DEPORTES; RETRIB BÁSICAS C2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9828.06" table:number-columns-spanned="3" table:number-rows-spanned="1">
            <text:p>9828,06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ÓN GRAL COMER, TURIS Y PYMES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C2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12004" table:number-columns-spanned="1" table:number-rows-spanned="2">
            <text:p>12004</text:p>
          </table:table-cell>
          <table:table-cell table:style-name="ce14" office:value-type="string" table:number-columns-spanned="3" table:number-rows-spanned="1">
            <text:p>ADMÓN GRAL COMERCIO, TURISMO; RETRIB BÁSICAS C2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39312.24" table:number-columns-spanned="3" table:number-rows-spanned="1">
            <text:p>39312,24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C2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1" table:number-columns-spanned="1" table:number-rows-spanned="2">
            <text:p>931</text:p>
          </table:table-cell>
          <table:table-cell table:style-name="ce11" office:value-type="float" office:value="12004" table:number-columns-spanned="1" table:number-rows-spanned="2">
            <text:p>12004</text:p>
          </table:table-cell>
          <table:table-cell table:style-name="ce14" office:value-type="string" table:number-columns-spanned="3" table:number-rows-spanned="1">
            <text:p>ADMÓN GENERAL; RETRIBUCIONES BÁSICAS C2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78624.48" table:number-columns-spanned="3" table:number-rows-spanned="1">
            <text:p>78624,48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OLÍ ECONÓ Y FISC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Sueldos del Grupo C2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POLÍTICA ECONÓMICA Y FISCAL; RETRIB BÁSICAS C2 FUNCIONARIO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9656.12" table:number-columns-spanned="3" table:number-rows-spanned="2">
            <text:p>19656,12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Sueldos del Grupo C2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12004</text:p>
          </table:table-cell>
          <table:covered-table-cell table:style-name="ce41"/>
          <table:table-cell table:style-name="ce31" office:value-type="float" office:value="314497.92" table:number-columns-spanned="3" table:number-rows-spanned="1">
            <text:p>314497,92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64">
            <text:p>164</text:p>
          </table:table-cell>
          <table:table-cell table:style-name="ce11" office:value-type="float" office:value="12005">
            <text:p>12005</text:p>
          </table:table-cell>
          <table:table-cell table:style-name="ce14" office:value-type="string" table:number-columns-spanned="3" table:number-rows-spanned="1">
            <text:p>CEMEN Y SERVI FUNE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12005" table:number-columns-spanned="1" table:number-rows-spanned="2">
            <text:p>12005</text:p>
          </table:table-cell>
          <table:table-cell table:style-name="ce14" office:value-type="string" table:number-columns-spanned="3" table:number-rows-spanned="1">
            <text:p>CEMENTERIO Y SERV FUNERARIOS; RETRIB BÁSICAS E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42" office:value-type="float" office:value="750.59" table:number-columns-spanned="3" table:number-rows-spanned="1">
            <text:p>750,59</text:p>
          </table:table-cell>
          <table:covered-table-cell table:style-name="ce43"/>
          <table:covered-table-cell table:style-name="ce4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EDUC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ueldos del Grupo 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12005" table:number-columns-spanned="1" table:number-rows-spanned="2">
            <text:p>12005</text:p>
          </table:table-cell>
          <table:table-cell table:style-name="ce14" office:value-type="string" table:number-columns-spanned="3" table:number-rows-spanned="1">
            <text:p>ADMÓN GRAL EDUCACIÓN; RETRIBUCIONES BASICAS A.P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9007.04" table:number-columns-spanned="3" table:number-rows-spanned="1">
            <text:p>9007,04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Sueldos del Grupo E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RETRIBUCIONES BÁSICAS GRUPO A.P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8014.08" table:number-columns-spanned="3" table:number-rows-spanned="2">
            <text:p>18014,08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Sueldos del Grupo E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12005</text:p>
          </table:table-cell>
          <table:covered-table-cell table:style-name="ce41"/>
          <table:table-cell table:style-name="ce31" office:value-type="float" office:value="27771.71" table:number-columns-spanned="3" table:number-rows-spanned="1">
            <text:p>27771,71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2">
            <text:p>132</text:p>
          </table:table-cell>
          <table:table-cell table:style-name="ce11" office:value-type="float" office:value="12006">
            <text:p>12006</text:p>
          </table:table-cell>
          <table:table-cell table:style-name="ce14" office:value-type="string" table:number-columns-spanned="3" table:number-rows-spanned="1">
            <text:p>SEG Y ORD PÚ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Trien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EGURIDAD Y ORDEN PÚBLICO; TRIENIOS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146331.17" table:number-columns-spanned="3" table:number-rows-spanned="1">
            <text:p>146331,17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6" table:number-rows-repeated="1048542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5" table:style-name="ta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5"/>
        </table:table-row>
        <table:table-row table:style-name="ro2">
          <table:covered-table-cell table:number-columns-repeated="5" table:style-name="ce2"/>
          <table: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34" office:value-type="float" office:value="5">
            <text:p>5</text:p>
          </table:table-cell>
          <table:table-cell table:number-columns-repeated="1015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5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5" office:value-type="float" office:value="2023">
            <text:p>2023</text:p>
          </table:table-cell>
          <table:table-cell table:number-columns-repeated="1015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8" office:value-type="string" table:number-columns-spanned="4" table:number-rows-spanned="1">
            <text:p>Descripción</text:p>
          </table:table-cell>
          <table:covered-table-cell table:number-columns-repeated="3" table:style-name="ce8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4"/>
        </table:table-row>
        <table:table-row table:style-name="ro6">
          <table:table-cell table:style-name="ce5"/>
          <table:table-cell table:style-name="ce9" office:value-type="float" office:value="151">
            <text:p>151</text:p>
          </table:table-cell>
          <table:table-cell table:style-name="ce9" office:value-type="float" office:value="12006">
            <text:p>12006</text:p>
          </table:table-cell>
          <table:table-cell table:style-name="ce44" office:value-type="string" table:number-columns-spanned="4" table:number-rows-spanned="1">
            <text:p>URBAN: PLANE, GEST, EJECU Y DISCI URB;</text:p>
          </table:table-cell>
          <table:covered-table-cell table:number-columns-repeated="3" table:style-name="ce44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Trieni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532" table:number-columns-spanned="1" table:number-rows-spanned="2">
            <text:p>1532</text:p>
          </table:table-cell>
          <table:table-cell table:style-name="ce11" office:value-type="float" office:value="12006" table:number-columns-spanned="1" table:number-rows-spanned="2">
            <text:p>12006</text:p>
          </table:table-cell>
          <table:table-cell table:style-name="ce45" office:value-type="string" table:number-columns-spanned="4" table:number-rows-spanned="1">
            <text:p>URBANISMO; TRIENIOS FUNCIONARIOS</text:p>
          </table:table-cell>
          <table:covered-table-cell table:number-columns-repeated="3" table:style-name="ce45"/>
          <table:table-cell table:style-name="ce32" office:value-type="float" office:value="62635.23" table:number-columns-spanned="3" table:number-rows-spanned="1">
            <text:p>62635,23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PAVIME VÍAS PÚBLI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Trieni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61" table:number-columns-spanned="1" table:number-rows-spanned="2">
            <text:p>161</text:p>
          </table:table-cell>
          <table:table-cell table:style-name="ce11" office:value-type="float" office:value="12006" table:number-columns-spanned="1" table:number-rows-spanned="2">
            <text:p>12006</text:p>
          </table:table-cell>
          <table:table-cell table:style-name="ce45" office:value-type="string" table:number-columns-spanned="4" table:number-rows-spanned="1">
            <text:p>Vias Publicas; Trienios</text:p>
          </table:table-cell>
          <table:covered-table-cell table:number-columns-repeated="3" table:style-name="ce45"/>
          <table:table-cell table:style-name="ce32" office:value-type="float" office:value="4864.84" table:number-columns-spanned="3" table:number-rows-spanned="1">
            <text:p>4864,84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BAST DOMI AGUA POT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Trieni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231" table:number-columns-spanned="1" table:number-rows-spanned="2">
            <text:p>231</text:p>
          </table:table-cell>
          <table:table-cell table:style-name="ce11" office:value-type="float" office:value="12006" table:number-columns-spanned="1" table:number-rows-spanned="2">
            <text:p>12006</text:p>
          </table:table-cell>
          <table:table-cell table:style-name="ce45" office:value-type="string" table:number-columns-spanned="4" table:number-rows-spanned="1">
            <text:p>SANEAMIENTO, ABAST Y DIST AGUAS; TRIENIOS FUNCIONARI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SIS SOCIAL PRIM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Trieni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12006" table:number-columns-spanned="1" table:number-rows-spanned="2">
            <text:p>12006</text:p>
          </table:table-cell>
          <table:table-cell table:style-name="ce45" office:value-type="string" table:number-columns-spanned="4" table:number-rows-spanned="1">
            <text:p>ACCIÓN SOCIAL; TRIENIOS FUNCIONARIOS</text:p>
          </table:table-cell>
          <table:covered-table-cell table:number-columns-repeated="3" table:style-name="ce45"/>
          <table:table-cell table:style-name="ce32" office:value-type="float" office:value="26755.78" table:number-columns-spanned="3" table:number-rows-spanned="1">
            <text:p>26755,78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EDUC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Trieni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30" table:number-columns-spanned="1" table:number-rows-spanned="2">
            <text:p>330</text:p>
          </table:table-cell>
          <table:table-cell table:style-name="ce11" office:value-type="float" office:value="12006" table:number-columns-spanned="1" table:number-rows-spanned="2">
            <text:p>12006</text:p>
          </table:table-cell>
          <table:table-cell table:style-name="ce45" office:value-type="string" table:number-columns-spanned="4" table:number-rows-spanned="1">
            <text:p>ADMÓN GRAL EDUCACIÓN; TRIENIOS</text:p>
          </table:table-cell>
          <table:covered-table-cell table:number-columns-repeated="3" table:style-name="ce45"/>
          <table:table-cell table:style-name="ce42" office:value-type="float" office:value="221.76" table:number-columns-spanned="3" table:number-rows-spanned="1">
            <text:p>221,76</text:p>
          </table:table-cell>
          <table:covered-table-cell table:style-name="ce43"/>
          <table:covered-table-cell table:style-name="ce4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CULTU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Trieni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40" table:number-columns-spanned="1" table:number-rows-spanned="2">
            <text:p>340</text:p>
          </table:table-cell>
          <table:table-cell table:style-name="ce11" office:value-type="float" office:value="12006" table:number-columns-spanned="1" table:number-rows-spanned="2">
            <text:p>12006</text:p>
          </table:table-cell>
          <table:table-cell table:style-name="ce45" office:value-type="string" table:number-columns-spanned="4" table:number-rows-spanned="1">
            <text:p>ADMÓN GRAL CULTURA; TRIENIOS FUNCIONARIOS</text:p>
          </table:table-cell>
          <table:covered-table-cell table:number-columns-repeated="3" table:style-name="ce45"/>
          <table:table-cell table:style-name="ce32" office:value-type="float" office:value="2941.2" table:number-columns-spanned="3" table:number-rows-spanned="1">
            <text:p>2941,2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 GRAL DEPOR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Trieni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430" table:number-columns-spanned="1" table:number-rows-spanned="2">
            <text:p>430</text:p>
          </table:table-cell>
          <table:table-cell table:style-name="ce11" office:value-type="float" office:value="12006" table:number-columns-spanned="1" table:number-rows-spanned="2">
            <text:p>12006</text:p>
          </table:table-cell>
          <table:table-cell table:style-name="ce45" office:value-type="string" table:number-columns-spanned="4" table:number-rows-spanned="1">
            <text:p>ADMÓN GRAL DEPORTES; TRIENIOS FUNCIONARIOS</text:p>
          </table:table-cell>
          <table:covered-table-cell table:number-columns-repeated="3" table:style-name="ce45"/>
          <table:table-cell table:style-name="ce32" office:value-type="float" office:value="6933.49" table:number-columns-spanned="3" table:number-rows-spanned="1">
            <text:p>6933,49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ÓN GRAL COMER, TURIS Y PYMES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Trieni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12006" table:number-columns-spanned="1" table:number-rows-spanned="2">
            <text:p>12006</text:p>
          </table:table-cell>
          <table:table-cell table:style-name="ce45" office:value-type="string" table:number-columns-spanned="4" table:number-rows-spanned="1">
            <text:p>ADMÓN GRAL COMERCIO, TURISMO; TRIENIOS FUNCIONARIOS</text:p>
          </table:table-cell>
          <table:covered-table-cell table:number-columns-repeated="3" table:style-name="ce45"/>
          <table:table-cell table:style-name="ce32" office:value-type="float" office:value="21221.08" table:number-columns-spanned="3" table:number-rows-spanned="1">
            <text:p>21221,08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7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Trieni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5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ADMÓN GENERAL; TRIENIOS FUNCIONARIOS</text:p>
          </table:table-cell>
          <table:covered-table-cell table:number-columns-repeated="3" table:style-name="ce45"/>
          <table:table-cell table:style-name="ce32" office:value-type="float" office:value="58556.09" table:number-columns-spanned="3" table:number-rows-spanned="1">
            <text:p>58556,09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6" table:number-rows-repeated="1048543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6" table:style-name="ta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34" office:value-type="float" office:value="6">
            <text:p>6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931">
            <text:p>931</text:p>
          </table:table-cell>
          <table:table-cell table:style-name="ce9" office:value-type="float" office:value="12006">
            <text:p>12006</text:p>
          </table:table-cell>
          <table:table-cell table:style-name="ce13" office:value-type="string" table:number-columns-spanned="3" table:number-rows-spanned="1">
            <text:p>POLÍ ECONÓ Y FISC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Trienio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POLÍTICA ECONÓMICA Y FISCAL; TRIENIOS FUNCIONARIO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51644.21" table:number-columns-spanned="3" table:number-rows-spanned="2">
            <text:p>51644,21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Trienios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12006</text:p>
          </table:table-cell>
          <table:covered-table-cell table:style-name="ce41"/>
          <table:table-cell table:style-name="ce31" office:value-type="float" office:value="382104.85" table:number-columns-spanned="3" table:number-rows-spanned="1">
            <text:p>382104,85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2">
            <text:p>132</text:p>
          </table:table-cell>
          <table:table-cell table:style-name="ce11" office:value-type="float" office:value="12009">
            <text:p>12009</text:p>
          </table:table-cell>
          <table:table-cell table:style-name="ce14" office:value-type="string" table:number-columns-spanned="3" table:number-rows-spanned="1">
            <text:p>SEG Y ORD PÚ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as retribuciones bá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1" table:number-columns-spanned="1" table:number-rows-spanned="2">
            <text:p>151</text:p>
          </table:table-cell>
          <table:table-cell table:style-name="ce11" office:value-type="float" office:value="12009" table:number-columns-spanned="1" table:number-rows-spanned="2">
            <text:p>12009</text:p>
          </table:table-cell>
          <table:table-cell table:style-name="ce14" office:value-type="string" table:number-columns-spanned="3" table:number-rows-spanned="1">
            <text:p>SEGURIDAD Y ORDEN PÚBLICO; OTRAS RETRIB. BÁSICAS FUNCIONARI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as retribuciones bá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1" table:number-columns-spanned="1" table:number-rows-spanned="2">
            <text:p>161</text:p>
          </table:table-cell>
          <table:table-cell table:style-name="ce11" office:value-type="float" office:value="12009" table:number-columns-spanned="1" table:number-rows-spanned="2">
            <text:p>12009</text:p>
          </table:table-cell>
          <table:table-cell table:style-name="ce14" office:value-type="string" table:number-columns-spanned="3" table:number-rows-spanned="1">
            <text:p>URBANISMO; OTRAS RETRIBUCIONES BÁSICAS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BAST DOMI AGUA POT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as retribuciones bá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4" table:number-columns-spanned="1" table:number-rows-spanned="2">
            <text:p>164</text:p>
          </table:table-cell>
          <table:table-cell table:style-name="ce11" office:value-type="float" office:value="12009" table:number-columns-spanned="1" table:number-rows-spanned="2">
            <text:p>12009</text:p>
          </table:table-cell>
          <table:table-cell table:style-name="ce14" office:value-type="string" table:number-columns-spanned="3" table:number-rows-spanned="1">
            <text:p>SANEAMIENTO, ABAST Y DIST AGUAS; OTRAS RETRIB BÁSICAS FUNCI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CEMEN Y SERVI FUNE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as retribuciones bá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231" table:number-columns-spanned="1" table:number-rows-spanned="2">
            <text:p>231</text:p>
          </table:table-cell>
          <table:table-cell table:style-name="ce11" office:value-type="float" office:value="12009" table:number-columns-spanned="1" table:number-rows-spanned="2">
            <text:p>12009</text:p>
          </table:table-cell>
          <table:table-cell table:style-name="ce14" office:value-type="string" table:number-columns-spanned="3" table:number-rows-spanned="1">
            <text:p>CEMENTERIO Y SERV FUNERARIOS; OTRAS RETRIB BÁSICAS FUNCION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SIS SOCIAL PRIM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as retribuciones bá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12009" table:number-columns-spanned="1" table:number-rows-spanned="2">
            <text:p>12009</text:p>
          </table:table-cell>
          <table:table-cell table:style-name="ce14" office:value-type="string" table:number-columns-spanned="3" table:number-rows-spanned="1">
            <text:p>ACCIÓN SOCIAL; OTRAS RETRIBUCIONES BÁSICAS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EDUC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as retribuciones bá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30" table:number-columns-spanned="1" table:number-rows-spanned="2">
            <text:p>330</text:p>
          </table:table-cell>
          <table:table-cell table:style-name="ce11" office:value-type="float" office:value="12009" table:number-columns-spanned="1" table:number-rows-spanned="2">
            <text:p>12009</text:p>
          </table:table-cell>
          <table:table-cell table:style-name="ce14" office:value-type="string" table:number-columns-spanned="3" table:number-rows-spanned="1">
            <text:p>ADMÓN GRAL EDUCACIÓN; OTRAS RETRIBUCIONES BA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CULTU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as retribuciones bá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ADMÓN GRAL CULTURA; OTRAS RETRIB BÁSICAS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6" table:number-rows-repeated="1048544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7" table:style-name="ta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22" table:default-cell-style-name="Excel_20_Built-in_20_Normal"/>
        <table:table-column table:style-name="co23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34" office:value-type="float" office:value="7">
            <text:p>7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340">
            <text:p>340</text:p>
          </table:table-cell>
          <table:table-cell table:style-name="ce9" office:value-type="float" office:value="12009">
            <text:p>12009</text:p>
          </table:table-cell>
          <table:table-cell table:style-name="ce13" office:value-type="string" table:number-columns-spanned="3" table:number-rows-spanned="1">
            <text:p>ADMIN GRAL DEPOR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as retribuciones bá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30" table:number-columns-spanned="1" table:number-rows-spanned="2">
            <text:p>430</text:p>
          </table:table-cell>
          <table:table-cell table:style-name="ce11" office:value-type="float" office:value="12009" table:number-columns-spanned="1" table:number-rows-spanned="2">
            <text:p>12009</text:p>
          </table:table-cell>
          <table:table-cell table:style-name="ce14" office:value-type="string" table:number-columns-spanned="3" table:number-rows-spanned="1">
            <text:p>ADMÓN GRAL DEPORTES; OTRAS RETRIB BÁSICAS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ÓN GRAL COMER, TURIS Y PYMES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as retribuciones bá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12009" table:number-columns-spanned="1" table:number-rows-spanned="2">
            <text:p>12009</text:p>
          </table:table-cell>
          <table:table-cell table:style-name="ce14" office:value-type="string" table:number-columns-spanned="3" table:number-rows-spanned="1">
            <text:p>ADMÓN GRAL COMERCIO, TURISMO; OTRAS RETRIB BÁSICAS FUNCIONAR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as retribuciones bá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1" table:number-columns-spanned="1" table:number-rows-spanned="2">
            <text:p>931</text:p>
          </table:table-cell>
          <table:table-cell table:style-name="ce11" office:value-type="float" office:value="12009" table:number-columns-spanned="1" table:number-rows-spanned="2">
            <text:p>12009</text:p>
          </table:table-cell>
          <table:table-cell table:style-name="ce14" office:value-type="string" table:number-columns-spanned="3" table:number-rows-spanned="1">
            <text:p>ADMÓN GENERAL; OTRAS RETRIB BÁSICAS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OLÍ ECONÓ Y FISC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Otras retribuciones básica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POLÍTICA ECONÓMICA Y FISCAL; OTRAS RETRIB BÁSICAS FUNCIONAR</text:p>
          </table:table-cell>
          <table:covered-table-cell table:number-columns-repeated="2" table:style-name="ce14"/>
          <table:covered-table-cell table:number-columns-repeated="2"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Otras retribuciones básicas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12009</text:p>
          </table:table-cell>
          <table:covered-table-cell table:style-name="ce41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2">
            <text:p>132</text:p>
          </table:table-cell>
          <table:table-cell table:style-name="ce11" office:value-type="float" office:value="12100">
            <text:p>12100</text:p>
          </table:table-cell>
          <table:table-cell table:style-name="ce14" office:value-type="string" table:number-columns-spanned="3" table:number-rows-spanned="1">
            <text:p>SEG Y ORD PÚ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Complemento de destin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1" table:number-columns-spanned="1" table:number-rows-spanned="2">
            <text:p>151</text:p>
          </table:table-cell>
          <table:table-cell table:style-name="ce11" office:value-type="float" office:value="12100" table:number-columns-spanned="1" table:number-rows-spanned="2">
            <text:p>12100</text:p>
          </table:table-cell>
          <table:table-cell table:style-name="ce14" office:value-type="string" table:number-columns-spanned="3" table:number-rows-spanned="1">
            <text:p>SEGURIDAD Y ORDEN PÚBLICO; COMPLEMENTO DESTINO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523099.86" table:number-columns-spanned="3" table:number-rows-spanned="1">
            <text:p>523099,86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Complemento de destin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32" table:number-columns-spanned="1" table:number-rows-spanned="2">
            <text:p>1532</text:p>
          </table:table-cell>
          <table:table-cell table:style-name="ce11" office:value-type="float" office:value="12100" table:number-columns-spanned="1" table:number-rows-spanned="2">
            <text:p>12100</text:p>
          </table:table-cell>
          <table:table-cell table:style-name="ce14" office:value-type="string" table:number-columns-spanned="3" table:number-rows-spanned="1">
            <text:p>URBANISMO; COMPLEMENTO DESTINO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330576.07" table:number-columns-spanned="3" table:number-rows-spanned="1">
            <text:p>330576,07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AVIME VÍAS PÚBL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Complemento de destin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1" table:number-columns-spanned="1" table:number-rows-spanned="2">
            <text:p>161</text:p>
          </table:table-cell>
          <table:table-cell table:style-name="ce11" office:value-type="float" office:value="12100" table:number-columns-spanned="1" table:number-rows-spanned="2">
            <text:p>12100</text:p>
          </table:table-cell>
          <table:table-cell table:style-name="ce14" office:value-type="string" table:number-columns-spanned="3" table:number-rows-spanned="1">
            <text:p>Vias Publicas; Complemento de destin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8372.56" table:number-columns-spanned="3" table:number-rows-spanned="1">
            <text:p>8372,56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BAST DOMI AGUA POT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Complemento de destin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ANEAMIENTO, ABAST Y DIST AGUAS; COMPLEMENTO DESTINO FUNCION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6" table:number-rows-repeated="1048544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8" table:style-name="ta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24" table:default-cell-style-name="Excel_20_Built-in_20_Normal"/>
        <table:table-column table:style-name="co25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34" office:value-type="float" office:value="8">
            <text:p>8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164">
            <text:p>164</text:p>
          </table:table-cell>
          <table:table-cell table:style-name="ce9" office:value-type="float" office:value="12100">
            <text:p>12100</text:p>
          </table:table-cell>
          <table:table-cell table:style-name="ce13" office:value-type="string" table:number-columns-spanned="3" table:number-rows-spanned="1">
            <text:p>CEMEN Y SERVI FUNER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Complemento de destin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231" table:number-columns-spanned="1" table:number-rows-spanned="2">
            <text:p>231</text:p>
          </table:table-cell>
          <table:table-cell table:style-name="ce11" office:value-type="float" office:value="12100" table:number-columns-spanned="1" table:number-rows-spanned="2">
            <text:p>12100</text:p>
          </table:table-cell>
          <table:table-cell table:style-name="ce14" office:value-type="string" table:number-columns-spanned="3" table:number-rows-spanned="1">
            <text:p>CEMENTERIO Y SERV FUNERARIOS; COMPLEMENTO DESTINO FUNCION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42" office:value-type="float" office:value="417.45" table:number-columns-spanned="3" table:number-rows-spanned="1">
            <text:p>417,45</text:p>
          </table:table-cell>
          <table:covered-table-cell table:style-name="ce43"/>
          <table:covered-table-cell table:style-name="ce4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SIS SOCIAL PRIM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Complemento de destin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12100" table:number-columns-spanned="1" table:number-rows-spanned="2">
            <text:p>12100</text:p>
          </table:table-cell>
          <table:table-cell table:style-name="ce14" office:value-type="string" table:number-columns-spanned="3" table:number-rows-spanned="1">
            <text:p>ACCIÓN SOCIAL; COMPLEMENTO DESTINO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64774.78" table:number-columns-spanned="3" table:number-rows-spanned="1">
            <text:p>64774,78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EDUC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Complemento de destin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30" table:number-columns-spanned="1" table:number-rows-spanned="2">
            <text:p>330</text:p>
          </table:table-cell>
          <table:table-cell table:style-name="ce11" office:value-type="float" office:value="12100" table:number-columns-spanned="1" table:number-rows-spanned="2">
            <text:p>12100</text:p>
          </table:table-cell>
          <table:table-cell table:style-name="ce14" office:value-type="string" table:number-columns-spanned="3" table:number-rows-spanned="1">
            <text:p>ADMÓN GRAL EDUCACIÓN; COMPLEMENTO DESTINO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5009.34" table:number-columns-spanned="3" table:number-rows-spanned="1">
            <text:p>5009,34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CULTU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Complemento de destin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40" table:number-columns-spanned="1" table:number-rows-spanned="2">
            <text:p>340</text:p>
          </table:table-cell>
          <table:table-cell table:style-name="ce11" office:value-type="float" office:value="12100" table:number-columns-spanned="1" table:number-rows-spanned="2">
            <text:p>12100</text:p>
          </table:table-cell>
          <table:table-cell table:style-name="ce14" office:value-type="string" table:number-columns-spanned="3" table:number-rows-spanned="1">
            <text:p>ADMÓN GRAL CULTURA; COMPLEMENTO DESTINO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6483.54" table:number-columns-spanned="3" table:number-rows-spanned="1">
            <text:p>6483,54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 GRAL DEPO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Complemento de destin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30" table:number-columns-spanned="1" table:number-rows-spanned="2">
            <text:p>430</text:p>
          </table:table-cell>
          <table:table-cell table:style-name="ce11" office:value-type="float" office:value="12100" table:number-columns-spanned="1" table:number-rows-spanned="2">
            <text:p>12100</text:p>
          </table:table-cell>
          <table:table-cell table:style-name="ce14" office:value-type="string" table:number-columns-spanned="3" table:number-rows-spanned="1">
            <text:p>ADMÓN GRAL DEPORTES; COMPLEMENTO DESTINO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22392.16" table:number-columns-spanned="3" table:number-rows-spanned="1">
            <text:p>22392,16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ÓN GRAL COMER, TURIS Y PYMES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Complemento de destin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12100" table:number-columns-spanned="1" table:number-rows-spanned="2">
            <text:p>12100</text:p>
          </table:table-cell>
          <table:table-cell table:style-name="ce14" office:value-type="string" table:number-columns-spanned="3" table:number-rows-spanned="1">
            <text:p>ADMÓN GRAL COMERCIO, TURISMO; COMPLEMENTO DESTINO FUNCIONAR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54612.88" table:number-columns-spanned="3" table:number-rows-spanned="1">
            <text:p>54612,88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Complemento de destin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1" table:number-columns-spanned="1" table:number-rows-spanned="2">
            <text:p>931</text:p>
          </table:table-cell>
          <table:table-cell table:style-name="ce11" office:value-type="float" office:value="12100" table:number-columns-spanned="1" table:number-rows-spanned="2">
            <text:p>12100</text:p>
          </table:table-cell>
          <table:table-cell table:style-name="ce14" office:value-type="string" table:number-columns-spanned="3" table:number-rows-spanned="1">
            <text:p>ADMÓN GENERAL; COMPLEMENTO DESTINO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307621.66" table:number-columns-spanned="3" table:number-rows-spanned="1">
            <text:p>307621,66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OLÍ ECONÓ Y FISC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Complemento de destin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POLÍTICA ECONÓMICA Y FISCAL; COMPLEMENTO DESTINO FUNCIONARI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167818.14" table:number-columns-spanned="3" table:number-rows-spanned="1">
            <text:p>167818,14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8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Complemento de destino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12100</text:p>
          </table:table-cell>
          <table:covered-table-cell table:style-name="ce46"/>
          <table:table-cell table:style-name="ce47" office:value-type="float" office:value="1491178.44" table:number-columns-spanned="3" table:number-rows-spanned="1">
            <text:p>1491178,44</text:p>
          </table:table-cell>
          <table:covered-table-cell table:style-name="ce48"/>
          <table:covered-table-cell table:style-name="ce47"/>
          <table:table-cell table:number-columns-repeated="1013"/>
        </table:table-row>
        <table:table-row table:style-name="ro16" table:number-rows-repeated="1048545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9" table:style-name="ta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5"/>
        </table:table-row>
        <table:table-row table:style-name="ro2">
          <table:covered-table-cell table:number-columns-repeated="5" table:style-name="ce2"/>
          <table: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34" office:value-type="float" office:value="9">
            <text:p>9</text:p>
          </table:table-cell>
          <table:table-cell table:number-columns-repeated="1015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5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5" office:value-type="float" office:value="2023">
            <text:p>2023</text:p>
          </table:table-cell>
          <table:table-cell table:number-columns-repeated="1015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8" office:value-type="string" table:number-columns-spanned="4" table:number-rows-spanned="1">
            <text:p>Descripción</text:p>
          </table:table-cell>
          <table:covered-table-cell table:number-columns-repeated="3" table:style-name="ce8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4"/>
        </table:table-row>
        <table:table-row table:style-name="ro6">
          <table:table-cell table:style-name="ce5"/>
          <table:table-cell table:style-name="ce9" office:value-type="float" office:value="132">
            <text:p>132</text:p>
          </table:table-cell>
          <table:table-cell table:style-name="ce9" office:value-type="float" office:value="12101">
            <text:p>12101</text:p>
          </table:table-cell>
          <table:table-cell table:style-name="ce44" office:value-type="string" table:number-columns-spanned="4" table:number-rows-spanned="1">
            <text:p>SEG Y ORD PÚB;</text:p>
          </table:table-cell>
          <table:covered-table-cell table:number-columns-repeated="3" table:style-name="ce44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Complemento específico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51" table:number-columns-spanned="1" table:number-rows-spanned="2">
            <text:p>151</text:p>
          </table:table-cell>
          <table:table-cell table:style-name="ce11" office:value-type="float" office:value="12101" table:number-columns-spanned="1" table:number-rows-spanned="2">
            <text:p>12101</text:p>
          </table:table-cell>
          <table:table-cell table:style-name="ce45" office:value-type="string" table:number-columns-spanned="4" table:number-rows-spanned="1">
            <text:p>SEGURIDAD Y ORDEN PÚBLICO; COMPLEMENTO ESPECÍFICO FUNCIONARI</text:p>
          </table:table-cell>
          <table:covered-table-cell table:number-columns-repeated="3" table:style-name="ce45"/>
          <table:table-cell table:style-name="ce30" office:value-type="float" office:value="681100.08" table:number-columns-spanned="3" table:number-rows-spanned="1">
            <text:p>681100,08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URBAN: PLANE, GEST, EJECU Y DISCI URB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Complemento específico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532" table:number-columns-spanned="1" table:number-rows-spanned="2">
            <text:p>1532</text:p>
          </table:table-cell>
          <table:table-cell table:style-name="ce11" office:value-type="float" office:value="12101" table:number-columns-spanned="1" table:number-rows-spanned="2">
            <text:p>12101</text:p>
          </table:table-cell>
          <table:table-cell table:style-name="ce45" office:value-type="string" table:number-columns-spanned="4" table:number-rows-spanned="1">
            <text:p>URBANISMO; COMPLEMENTO ESPECÍFICO FUNCIONARIOS</text:p>
          </table:table-cell>
          <table:covered-table-cell table:number-columns-repeated="3" table:style-name="ce45"/>
          <table:table-cell table:style-name="ce30" office:value-type="float" office:value="385497.5" table:number-columns-spanned="3" table:number-rows-spanned="1">
            <text:p>385497,5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PAVIME VÍAS PÚBLI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Complemento específico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61" table:number-columns-spanned="1" table:number-rows-spanned="2">
            <text:p>161</text:p>
          </table:table-cell>
          <table:table-cell table:style-name="ce11" office:value-type="float" office:value="12101" table:number-columns-spanned="1" table:number-rows-spanned="2">
            <text:p>12101</text:p>
          </table:table-cell>
          <table:table-cell table:style-name="ce45" office:value-type="string" table:number-columns-spanned="4" table:number-rows-spanned="1">
            <text:p>Vias Publicas; Complemento específico</text:p>
          </table:table-cell>
          <table:covered-table-cell table:number-columns-repeated="3" table:style-name="ce45"/>
          <table:table-cell table:style-name="ce32" office:value-type="float" office:value="8362.85" table:number-columns-spanned="3" table:number-rows-spanned="1">
            <text:p>8362,85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BAST DOMI AGUA POT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Complemento específico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64" table:number-columns-spanned="1" table:number-rows-spanned="2">
            <text:p>164</text:p>
          </table:table-cell>
          <table:table-cell table:style-name="ce11" office:value-type="float" office:value="12101" table:number-columns-spanned="1" table:number-rows-spanned="2">
            <text:p>12101</text:p>
          </table:table-cell>
          <table:table-cell table:style-name="ce45" office:value-type="string" table:number-columns-spanned="4" table:number-rows-spanned="1">
            <text:p>SANEAMIENTO, ABAST Y DIST AGUAS; COMPLEMENTO ESPECÍFICO FUNC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CEMEN Y SERVI FUNER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Complemento específico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231" table:number-columns-spanned="1" table:number-rows-spanned="2">
            <text:p>231</text:p>
          </table:table-cell>
          <table:table-cell table:style-name="ce11" office:value-type="float" office:value="12101" table:number-columns-spanned="1" table:number-rows-spanned="2">
            <text:p>12101</text:p>
          </table:table-cell>
          <table:table-cell table:style-name="ce45" office:value-type="string" table:number-columns-spanned="4" table:number-rows-spanned="1">
            <text:p>CEMENTERIO Y SERV FUNERARIOS; COMPLEMENTO ESPECÍFICO FUNCION</text:p>
          </table:table-cell>
          <table:covered-table-cell table:number-columns-repeated="3" table:style-name="ce45"/>
          <table:table-cell table:style-name="ce42" office:value-type="float" office:value="314.39" table:number-columns-spanned="3" table:number-rows-spanned="1">
            <text:p>314,39</text:p>
          </table:table-cell>
          <table:covered-table-cell table:style-name="ce43"/>
          <table:covered-table-cell table:style-name="ce4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SIS SOCIAL PRIM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Complemento específico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12101" table:number-columns-spanned="1" table:number-rows-spanned="2">
            <text:p>12101</text:p>
          </table:table-cell>
          <table:table-cell table:style-name="ce45" office:value-type="string" table:number-columns-spanned="4" table:number-rows-spanned="1">
            <text:p>ACCIÓN SOCIAL; COMPLEMENTO ESPECÍFICO FUNCIONARIOS</text:p>
          </table:table-cell>
          <table:covered-table-cell table:number-columns-repeated="3" table:style-name="ce45"/>
          <table:table-cell table:style-name="ce32" office:value-type="float" office:value="55744.36" table:number-columns-spanned="3" table:number-rows-spanned="1">
            <text:p>55744,36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EDUC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Complemento específico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30" table:number-columns-spanned="1" table:number-rows-spanned="2">
            <text:p>330</text:p>
          </table:table-cell>
          <table:table-cell table:style-name="ce11" office:value-type="float" office:value="12101" table:number-columns-spanned="1" table:number-rows-spanned="2">
            <text:p>12101</text:p>
          </table:table-cell>
          <table:table-cell table:style-name="ce45" office:value-type="string" table:number-columns-spanned="4" table:number-rows-spanned="1">
            <text:p>ADMÓN GRAL EDUCACIÓN; COMPLEMENTO ESPECÍFICO FUNCIONARIOS</text:p>
          </table:table-cell>
          <table:covered-table-cell table:number-columns-repeated="3" table:style-name="ce45"/>
          <table:table-cell table:style-name="ce32" office:value-type="float" office:value="1751.82" table:number-columns-spanned="3" table:number-rows-spanned="1">
            <text:p>1751,82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CULTU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Complemento específico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40" table:number-columns-spanned="1" table:number-rows-spanned="2">
            <text:p>340</text:p>
          </table:table-cell>
          <table:table-cell table:style-name="ce11" office:value-type="float" office:value="12101" table:number-columns-spanned="1" table:number-rows-spanned="2">
            <text:p>12101</text:p>
          </table:table-cell>
          <table:table-cell table:style-name="ce45" office:value-type="string" table:number-columns-spanned="4" table:number-rows-spanned="1">
            <text:p>ADMÓN GRAL CULTURA; COMPLEMENTO ESPECÍFICO FUNCIONARIOS</text:p>
          </table:table-cell>
          <table:covered-table-cell table:number-columns-repeated="3" table:style-name="ce45"/>
          <table:table-cell table:style-name="ce32" office:value-type="float" office:value="8362.85" table:number-columns-spanned="3" table:number-rows-spanned="1">
            <text:p>8362,85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 GRAL DEPOR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7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Complemento específico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5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ADMÓN GRAL DEPORTES; COMPLEMENTO ESPECÍFICO FUNCIONARIOS</text:p>
          </table:table-cell>
          <table:covered-table-cell table:number-columns-repeated="3" table:style-name="ce45"/>
          <table:table-cell table:style-name="ce32" office:value-type="float" office:value="18113.4" table:number-columns-spanned="3" table:number-rows-spanned="1">
            <text:p>18113,4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6" table:number-rows-repeated="1048543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10" table:style-name="ta1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26" table:default-cell-style-name="Excel_20_Built-in_20_Normal"/>
        <table:table-column table:style-name="co2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10">
            <text:p>10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430">
            <text:p>430</text:p>
          </table:table-cell>
          <table:table-cell table:style-name="ce9" office:value-type="float" office:value="12101">
            <text:p>12101</text:p>
          </table:table-cell>
          <table:table-cell table:style-name="ce13" office:value-type="string" table:number-columns-spanned="3" table:number-rows-spanned="1">
            <text:p>ADMÓN GRAL COMER, TURIS Y PYMES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Complemento específic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12101" table:number-columns-spanned="1" table:number-rows-spanned="2">
            <text:p>12101</text:p>
          </table:table-cell>
          <table:table-cell table:style-name="ce14" office:value-type="string" table:number-columns-spanned="3" table:number-rows-spanned="1">
            <text:p>ADMÓN GRAL COMERCIO, TURISMO; COMPLEMENTO ESPECÍFICO FUNCION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72297.29" table:number-columns-spanned="3" table:number-rows-spanned="1">
            <text:p>72297,29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Complemento específic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1" table:number-columns-spanned="1" table:number-rows-spanned="2">
            <text:p>931</text:p>
          </table:table-cell>
          <table:table-cell table:style-name="ce11" office:value-type="float" office:value="12101" table:number-columns-spanned="1" table:number-rows-spanned="2">
            <text:p>12101</text:p>
          </table:table-cell>
          <table:table-cell table:style-name="ce14" office:value-type="string" table:number-columns-spanned="3" table:number-rows-spanned="1">
            <text:p>ADMÓN GENERAL; COMPLEMENTO ESPECÍFICO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419811.67" table:number-columns-spanned="3" table:number-rows-spanned="1">
            <text:p>419811,67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OLÍ ECONÓ Y FISC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Complemento específico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POLÍTICA ECONÓMICA Y FISCAL; COMPLEMENTO ESPECÍFICO FUNCIONA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0" office:value-type="float" office:value="214525.81" table:number-columns-spanned="3" table:number-rows-spanned="2">
            <text:p>214525,81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0"/>
          <table:covered-table-cell table:style-name="ce38"/>
          <table:covered-table-cell table:style-name="ce30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Complemento específico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12101</text:p>
          </table:table-cell>
          <table:covered-table-cell table:style-name="ce46"/>
          <table:table-cell table:style-name="ce47" office:value-type="float" office:value="1865882.02" table:number-columns-spanned="3" table:number-rows-spanned="1">
            <text:p>1865882,02</text:p>
          </table:table-cell>
          <table:covered-table-cell table:style-name="ce48"/>
          <table:covered-table-cell table:style-name="ce47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2">
            <text:p>132</text:p>
          </table:table-cell>
          <table:table-cell table:style-name="ce11" office:value-type="float" office:value="12103">
            <text:p>12103</text:p>
          </table:table-cell>
          <table:table-cell table:style-name="ce14" office:value-type="string" table:number-columns-spanned="3" table:number-rows-spanned="1">
            <text:p>SEG Y ORD PÚ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os complement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1" table:number-columns-spanned="1" table:number-rows-spanned="2">
            <text:p>151</text:p>
          </table:table-cell>
          <table:table-cell table:style-name="ce11" office:value-type="float" office:value="12103" table:number-columns-spanned="1" table:number-rows-spanned="2">
            <text:p>12103</text:p>
          </table:table-cell>
          <table:table-cell table:style-name="ce14" office:value-type="string" table:number-columns-spanned="3" table:number-rows-spanned="1">
            <text:p>SEGURIDAD Y ORDEN PÚBLICO; OTROS COMPLEMENTOS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99781.86" table:number-columns-spanned="3" table:number-rows-spanned="1">
            <text:p>99781,86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os complement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32" table:number-columns-spanned="1" table:number-rows-spanned="2">
            <text:p>1532</text:p>
          </table:table-cell>
          <table:table-cell table:style-name="ce11" office:value-type="float" office:value="12103" table:number-columns-spanned="1" table:number-rows-spanned="2">
            <text:p>12103</text:p>
          </table:table-cell>
          <table:table-cell table:style-name="ce14" office:value-type="string" table:number-columns-spanned="3" table:number-rows-spanned="1">
            <text:p>URBANISMO; OTROS COMPLEMENTOS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64352.6" table:number-columns-spanned="3" table:number-rows-spanned="1">
            <text:p>64352,6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AVIME VÍAS PÚBL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os complement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1" table:number-columns-spanned="1" table:number-rows-spanned="2">
            <text:p>161</text:p>
          </table:table-cell>
          <table:table-cell table:style-name="ce11" office:value-type="float" office:value="12103" table:number-columns-spanned="1" table:number-rows-spanned="2">
            <text:p>12103</text:p>
          </table:table-cell>
          <table:table-cell table:style-name="ce14" office:value-type="string" table:number-columns-spanned="3" table:number-rows-spanned="1">
            <text:p>Vias Publicas; Otros complement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627.14" table:number-columns-spanned="3" table:number-rows-spanned="1">
            <text:p>1627,14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BAST DOMI AGUA POT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os complement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4" table:number-columns-spanned="1" table:number-rows-spanned="2">
            <text:p>164</text:p>
          </table:table-cell>
          <table:table-cell table:style-name="ce11" office:value-type="float" office:value="12103" table:number-columns-spanned="1" table:number-rows-spanned="2">
            <text:p>12103</text:p>
          </table:table-cell>
          <table:table-cell table:style-name="ce14" office:value-type="string" table:number-columns-spanned="3" table:number-rows-spanned="1">
            <text:p>SANEAMIENTO, ABAST Y DIST AGUAS; OTROS COMPLEMENTOS FUNCIONA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CEMEN Y SERVI FUNE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os complement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CEMENTERIO Y SERV FUNERARIOS; OTROS COMPLEMENTOS FUNCION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49" office:value-type="float" office:value="98.71" table:number-columns-spanned="3" table:number-rows-spanned="1">
            <text:p>98,71</text:p>
          </table:table-cell>
          <table:covered-table-cell table:style-name="ce50"/>
          <table:covered-table-cell table:style-name="ce49"/>
          <table:table-cell table:number-columns-repeated="1013"/>
        </table:table-row>
        <table:table-row table:style-name="ro16" table:number-rows-repeated="1048544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11" table:style-name="ta1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28" table:default-cell-style-name="Excel_20_Built-in_20_Normal"/>
        <table:table-column table:style-name="co2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11">
            <text:p>11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231">
            <text:p>231</text:p>
          </table:table-cell>
          <table:table-cell table:style-name="ce9" office:value-type="float" office:value="12103">
            <text:p>12103</text:p>
          </table:table-cell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os complement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12103" table:number-columns-spanned="1" table:number-rows-spanned="2">
            <text:p>12103</text:p>
          </table:table-cell>
          <table:table-cell table:style-name="ce14" office:value-type="string" table:number-columns-spanned="3" table:number-rows-spanned="1">
            <text:p>ACCIÓN SOCIAL; OTROS COMPLEMENTOS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1725.26" table:number-columns-spanned="3" table:number-rows-spanned="1">
            <text:p>11725,26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EDUC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os complement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30" table:number-columns-spanned="1" table:number-rows-spanned="2">
            <text:p>330</text:p>
          </table:table-cell>
          <table:table-cell table:style-name="ce11" office:value-type="float" office:value="12103" table:number-columns-spanned="1" table:number-rows-spanned="2">
            <text:p>12103</text:p>
          </table:table-cell>
          <table:table-cell table:style-name="ce14" office:value-type="string" table:number-columns-spanned="3" table:number-rows-spanned="1">
            <text:p>ADMÓN GRAL EDUCACIÓN; OTROS COMPLEMENT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184.56" table:number-columns-spanned="3" table:number-rows-spanned="1">
            <text:p>1184,56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CULTU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os complement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40" table:number-columns-spanned="1" table:number-rows-spanned="2">
            <text:p>340</text:p>
          </table:table-cell>
          <table:table-cell table:style-name="ce11" office:value-type="float" office:value="12103" table:number-columns-spanned="1" table:number-rows-spanned="2">
            <text:p>12103</text:p>
          </table:table-cell>
          <table:table-cell table:style-name="ce14" office:value-type="string" table:number-columns-spanned="3" table:number-rows-spanned="1">
            <text:p>ADMÓN GRAL CULTURA; OTROS COMPLEMENTOS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341" table:number-columns-spanned="3" table:number-rows-spanned="1">
            <text:p>1341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 GRAL DEPO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os complement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30" table:number-columns-spanned="1" table:number-rows-spanned="2">
            <text:p>430</text:p>
          </table:table-cell>
          <table:table-cell table:style-name="ce11" office:value-type="float" office:value="12103" table:number-columns-spanned="1" table:number-rows-spanned="2">
            <text:p>12103</text:p>
          </table:table-cell>
          <table:table-cell table:style-name="ce14" office:value-type="string" table:number-columns-spanned="3" table:number-rows-spanned="1">
            <text:p>ADMÓN GRAL DEPORTES; OTROS COMPLEMENTOS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3755.62" table:number-columns-spanned="3" table:number-rows-spanned="1">
            <text:p>3755,62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ÓN GRAL COMER, TURIS Y PYMES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os complement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12103" table:number-columns-spanned="1" table:number-rows-spanned="2">
            <text:p>12103</text:p>
          </table:table-cell>
          <table:table-cell table:style-name="ce14" office:value-type="string" table:number-columns-spanned="3" table:number-rows-spanned="1">
            <text:p>ADMÓN GRAL COMERCIO, TURISMO; OTROS COMPLEMENTOS FUNCION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1283.96" table:number-columns-spanned="3" table:number-rows-spanned="1">
            <text:p>11283,96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os complement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1" table:number-columns-spanned="1" table:number-rows-spanned="2">
            <text:p>931</text:p>
          </table:table-cell>
          <table:table-cell table:style-name="ce11" office:value-type="float" office:value="12103" table:number-columns-spanned="1" table:number-rows-spanned="2">
            <text:p>12103</text:p>
          </table:table-cell>
          <table:table-cell table:style-name="ce14" office:value-type="string" table:number-columns-spanned="3" table:number-rows-spanned="1">
            <text:p>ADMÓN GENERAL; OTROS COMPLEMENTOS FUNCION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58705.82" table:number-columns-spanned="3" table:number-rows-spanned="1">
            <text:p>58705,82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OLÍ ECONÓ Y FISC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Otros complemento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POLÍTICA ECONÓMICA Y FISCAL; OTROS COMPLEMENTOS FUNCIONARIO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30836.26" table:number-columns-spanned="3" table:number-rows-spanned="2">
            <text:p>30836,26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Otros complementos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12103</text:p>
          </table:table-cell>
          <table:covered-table-cell table:style-name="ce41"/>
          <table:table-cell table:style-name="ce31" office:value-type="float" office:value="284692.79" table:number-columns-spanned="3" table:number-rows-spanned="1">
            <text:p>284692,79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2">
            <text:p>132</text:p>
          </table:table-cell>
          <table:table-cell table:style-name="ce11" office:value-type="float" office:value="13000">
            <text:p>13000</text:p>
          </table:table-cell>
          <table:table-cell table:style-name="ce14" office:value-type="string" table:number-columns-spanned="3" table:number-rows-spanned="1">
            <text:p>SEG Y ORD PÚ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Retribuciones bá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EGURIDAD Y ORDEN PÚBLICO; RETRIBUCIONES BÁ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1886.9" table:number-columns-spanned="3" table:number-rows-spanned="1">
            <text:p>11886,9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6" table:number-rows-repeated="1048544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12" table:style-name="ta1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5"/>
        </table:table-row>
        <table:table-row table:style-name="ro2">
          <table:covered-table-cell table:number-columns-repeated="5" table:style-name="ce2"/>
          <table: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12">
            <text:p>12</text:p>
          </table:table-cell>
          <table:table-cell table:number-columns-repeated="1015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5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5" office:value-type="float" office:value="2023">
            <text:p>2023</text:p>
          </table:table-cell>
          <table:table-cell table:number-columns-repeated="1015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8" office:value-type="string" table:number-columns-spanned="4" table:number-rows-spanned="1">
            <text:p>Descripción</text:p>
          </table:table-cell>
          <table:covered-table-cell table:number-columns-repeated="3" table:style-name="ce8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4"/>
        </table:table-row>
        <table:table-row table:style-name="ro6">
          <table:table-cell table:style-name="ce5"/>
          <table:table-cell table:style-name="ce9" office:value-type="float" office:value="151">
            <text:p>151</text:p>
          </table:table-cell>
          <table:table-cell table:style-name="ce9" office:value-type="float" office:value="13000">
            <text:p>13000</text:p>
          </table:table-cell>
          <table:table-cell table:style-name="ce44" office:value-type="string" table:number-columns-spanned="4" table:number-rows-spanned="1">
            <text:p>URBAN: PLANE, GEST, EJECU Y DISCI URB;</text:p>
          </table:table-cell>
          <table:covered-table-cell table:number-columns-repeated="3" table:style-name="ce44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Retribuciones básica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532" table:number-columns-spanned="1" table:number-rows-spanned="2">
            <text:p>1532</text:p>
          </table:table-cell>
          <table:table-cell table:style-name="ce11" office:value-type="float" office:value="13000" table:number-columns-spanned="1" table:number-rows-spanned="2">
            <text:p>13000</text:p>
          </table:table-cell>
          <table:table-cell table:style-name="ce45" office:value-type="string" table:number-columns-spanned="4" table:number-rows-spanned="1">
            <text:p>URBANISMO; RETRIBUCIONES BÁSCIAS LABORALES</text:p>
          </table:table-cell>
          <table:covered-table-cell table:number-columns-repeated="3" table:style-name="ce45"/>
          <table:table-cell table:style-name="ce32" office:value-type="float" office:value="75534.27" table:number-columns-spanned="3" table:number-rows-spanned="1">
            <text:p>75534,27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PAVIME VÍAS PÚBLI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Retribuciones básica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61" table:number-columns-spanned="1" table:number-rows-spanned="2">
            <text:p>161</text:p>
          </table:table-cell>
          <table:table-cell table:style-name="ce11" office:value-type="float" office:value="13000" table:number-columns-spanned="1" table:number-rows-spanned="2">
            <text:p>13000</text:p>
          </table:table-cell>
          <table:table-cell table:style-name="ce45" office:value-type="string" table:number-columns-spanned="4" table:number-rows-spanned="1">
            <text:p>VÍAS PÚBLICAS; RETRIBUCIONES BÁSCIAS LABORALES</text:p>
          </table:table-cell>
          <table:covered-table-cell table:number-columns-repeated="3" table:style-name="ce45"/>
          <table:table-cell table:style-name="ce30" office:value-type="float" office:value="400415.1" table:number-columns-spanned="3" table:number-rows-spanned="1">
            <text:p>400415,1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BAST DOMI AGUA POT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Retribuciones básica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231" table:number-columns-spanned="1" table:number-rows-spanned="2">
            <text:p>231</text:p>
          </table:table-cell>
          <table:table-cell table:style-name="ce11" office:value-type="float" office:value="13000" table:number-columns-spanned="1" table:number-rows-spanned="2">
            <text:p>13000</text:p>
          </table:table-cell>
          <table:table-cell table:style-name="ce45" office:value-type="string" table:number-columns-spanned="4" table:number-rows-spanned="1">
            <text:p>SANEAMIENTO, ABAST Y DIST AGUAS; RETRIB BÁSICAS LABORALES</text:p>
          </table:table-cell>
          <table:covered-table-cell table:number-columns-repeated="3" table:style-name="ce45"/>
          <table:table-cell table:style-name="ce32" office:value-type="float" office:value="79994.53" table:number-columns-spanned="3" table:number-rows-spanned="1">
            <text:p>79994,53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SIS SOCIAL PRIM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Retribuciones básica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241" table:number-columns-spanned="1" table:number-rows-spanned="2">
            <text:p>241</text:p>
          </table:table-cell>
          <table:table-cell table:style-name="ce11" office:value-type="float" office:value="13000" table:number-columns-spanned="1" table:number-rows-spanned="2">
            <text:p>13000</text:p>
          </table:table-cell>
          <table:table-cell table:style-name="ce45" office:value-type="string" table:number-columns-spanned="4" table:number-rows-spanned="1">
            <text:p>ACCIÓN SOCIAL; RETRIBUCIONES BÁSCIAS LABORALES</text:p>
          </table:table-cell>
          <table:covered-table-cell table:number-columns-repeated="3" table:style-name="ce45"/>
          <table:table-cell table:style-name="ce30" office:value-type="float" office:value="519877.79" table:number-columns-spanned="3" table:number-rows-spanned="1">
            <text:p>519877,79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FOMEN EMPLEO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Retribuciones básica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11" table:number-columns-spanned="1" table:number-rows-spanned="2">
            <text:p>311</text:p>
          </table:table-cell>
          <table:table-cell table:style-name="ce11" office:value-type="float" office:value="13000" table:number-columns-spanned="1" table:number-rows-spanned="2">
            <text:p>13000</text:p>
          </table:table-cell>
          <table:table-cell table:style-name="ce45" office:value-type="string" table:number-columns-spanned="4" table:number-rows-spanned="1">
            <text:p>FOMENTO EMPLEO; RETRICIONES BASICAS LABORALES</text:p>
          </table:table-cell>
          <table:covered-table-cell table:number-columns-repeated="3" table:style-name="ce45"/>
          <table:table-cell table:style-name="ce32" office:value-type="float" office:value="20965.72" table:number-columns-spanned="3" table:number-rows-spanned="1">
            <text:p>20965,72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PROTE SALUBRI PÚBLI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Retribuciones básica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13000" table:number-columns-spanned="1" table:number-rows-spanned="2">
            <text:p>13000</text:p>
          </table:table-cell>
          <table:table-cell table:style-name="ce45" office:value-type="string" table:number-columns-spanned="4" table:number-rows-spanned="1">
            <text:p>ACCIONES PÚB REL SALUD; RETRIB BÁSCIAS LABORALES</text:p>
          </table:table-cell>
          <table:covered-table-cell table:number-columns-repeated="3" table:style-name="ce45"/>
          <table:table-cell table:style-name="ce32" office:value-type="float" office:value="9434.72" table:number-columns-spanned="3" table:number-rows-spanned="1">
            <text:p>9434,72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EDUC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Retribuciones básica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23" table:number-columns-spanned="1" table:number-rows-spanned="2">
            <text:p>323</text:p>
          </table:table-cell>
          <table:table-cell table:style-name="ce11" office:value-type="float" office:value="13000" table:number-columns-spanned="1" table:number-rows-spanned="2">
            <text:p>13000</text:p>
          </table:table-cell>
          <table:table-cell table:style-name="ce45" office:value-type="string" table:number-columns-spanned="4" table:number-rows-spanned="1">
            <text:p>ADMÓN GRAL EDUCACIÓN; RETRIBUCIONES BÁSCIAS LABORALES</text:p>
          </table:table-cell>
          <table:covered-table-cell table:number-columns-repeated="3" table:style-name="ce45"/>
          <table:table-cell table:style-name="ce30" office:value-type="float" office:value="205357.01" table:number-columns-spanned="3" table:number-rows-spanned="1">
            <text:p>205357,01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FUNCION CENT ENSEÑANZA PREESC Y PRIM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Retribuciones básica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30" table:number-columns-spanned="1" table:number-rows-spanned="2">
            <text:p>330</text:p>
          </table:table-cell>
          <table:table-cell table:style-name="ce11" office:value-type="float" office:value="13000" table:number-columns-spanned="1" table:number-rows-spanned="2">
            <text:p>13000</text:p>
          </table:table-cell>
          <table:table-cell table:style-name="ce45" office:value-type="string" table:number-columns-spanned="4" table:number-rows-spanned="1">
            <text:p>FUNCIONAMIENTO CTROS ENSEÑANZA PRESCOLAR Y PRIMARIA; RETRIBU</text:p>
          </table:table-cell>
          <table:covered-table-cell table:number-columns-repeated="3" table:style-name="ce45"/>
          <table:table-cell table:style-name="ce30" office:value-type="float" office:value="213949.27" table:number-columns-spanned="3" table:number-rows-spanned="1">
            <text:p>213949,27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CULTU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7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Retribuciones básica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5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ADMÓN GRAL CULTURA; RETRIBUCIONES BÁSICAS LABORALES</text:p>
          </table:table-cell>
          <table:covered-table-cell table:number-columns-repeated="3" table:style-name="ce45"/>
          <table:table-cell table:style-name="ce30" office:value-type="float" office:value="131545.12" table:number-columns-spanned="3" table:number-rows-spanned="1">
            <text:p>131545,12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6" table:number-rows-repeated="1048543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13" table:style-name="ta1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30" table:default-cell-style-name="Excel_20_Built-in_20_Normal"/>
        <table:table-column table:style-name="co31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13">
            <text:p>13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340">
            <text:p>340</text:p>
          </table:table-cell>
          <table:table-cell table:style-name="ce9" office:value-type="float" office:value="13000">
            <text:p>13000</text:p>
          </table:table-cell>
          <table:table-cell table:style-name="ce13" office:value-type="string" table:number-columns-spanned="3" table:number-rows-spanned="1">
            <text:p>ADMIN GRAL DEPOR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Retribuciones bá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30" table:number-columns-spanned="1" table:number-rows-spanned="2">
            <text:p>430</text:p>
          </table:table-cell>
          <table:table-cell table:style-name="ce11" office:value-type="float" office:value="13000" table:number-columns-spanned="1" table:number-rows-spanned="2">
            <text:p>13000</text:p>
          </table:table-cell>
          <table:table-cell table:style-name="ce14" office:value-type="string" table:number-columns-spanned="3" table:number-rows-spanned="1">
            <text:p>ADMÓN GRAL DEPORTES; RETRIBUCIONES BÁSCIAS 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48189.91" table:number-columns-spanned="3" table:number-rows-spanned="1">
            <text:p>48189,91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ÓN GRAL COMER, TURIS Y PYMES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Retribuciones bá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32" table:number-columns-spanned="1" table:number-rows-spanned="2">
            <text:p>432</text:p>
          </table:table-cell>
          <table:table-cell table:style-name="ce11" office:value-type="float" office:value="13000" table:number-columns-spanned="1" table:number-rows-spanned="2">
            <text:p>13000</text:p>
          </table:table-cell>
          <table:table-cell table:style-name="ce14" office:value-type="string" table:number-columns-spanned="3" table:number-rows-spanned="1">
            <text:p>ADMÓN GRAL COMERCIO, TURISMO; RETRIB BÁSCIAS 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1655.68" table:number-columns-spanned="3" table:number-rows-spanned="1">
            <text:p>11655,68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INFO Y PROMO TURÍ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Retribuciones bá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13000" table:number-columns-spanned="1" table:number-rows-spanned="2">
            <text:p>13000</text:p>
          </table:table-cell>
          <table:table-cell table:style-name="ce14" office:value-type="string" table:number-columns-spanned="3" table:number-rows-spanned="1">
            <text:p>INFORMACIÓN Y PROMOCIÓN TURÍSTICA; RETRIBUCIONES BÁ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1424.68" table:number-columns-spanned="3" table:number-rows-spanned="1">
            <text:p>11424,68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Retribuciones bá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1" table:number-columns-spanned="1" table:number-rows-spanned="2">
            <text:p>931</text:p>
          </table:table-cell>
          <table:table-cell table:style-name="ce11" office:value-type="float" office:value="13000" table:number-columns-spanned="1" table:number-rows-spanned="2">
            <text:p>13000</text:p>
          </table:table-cell>
          <table:table-cell table:style-name="ce14" office:value-type="string" table:number-columns-spanned="3" table:number-rows-spanned="1">
            <text:p>ADMÓN GENERAL; RETRIBUCIONES BÁSCIAS 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325158.55" table:number-columns-spanned="3" table:number-rows-spanned="1">
            <text:p>325158,55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OLÍ ECONÓ Y FISC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Retribuciones bás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3" table:number-columns-spanned="1" table:number-rows-spanned="2">
            <text:p>933</text:p>
          </table:table-cell>
          <table:table-cell table:style-name="ce11" office:value-type="float" office:value="13000" table:number-columns-spanned="1" table:number-rows-spanned="2">
            <text:p>13000</text:p>
          </table:table-cell>
          <table:table-cell table:style-name="ce14" office:value-type="string" table:number-columns-spanned="3" table:number-rows-spanned="1">
            <text:p>POLÍTICA ECONÓMICA Y FISCAL; RETRIBUCIONES BÁSCIAS 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45660.84" table:number-columns-spanned="3" table:number-rows-spanned="1">
            <text:p>45660,84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GESTI PATR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Retribuciones básica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GESTIÓN PATRIMONIO; RETRIBUCIONES BÁSICAS.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2181.02" table:number-columns-spanned="3" table:number-rows-spanned="2">
            <text:p>12181,02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Retribuciones básicas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13000</text:p>
          </table:table-cell>
          <table:covered-table-cell table:style-name="ce41"/>
          <table:table-cell table:style-name="ce47" office:value-type="float" office:value="2123231.11" table:number-columns-spanned="3" table:number-rows-spanned="1">
            <text:p>2123231,11</text:p>
          </table:table-cell>
          <table:covered-table-cell table:style-name="ce48"/>
          <table:covered-table-cell table:style-name="ce47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51">
            <text:p>151</text:p>
          </table:table-cell>
          <table:table-cell table:style-name="ce11" office:value-type="float" office:value="13001">
            <text:p>13001</text:p>
          </table:table-cell>
          <table:table-cell table:style-name="ce14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Horas extraordinari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32" table:number-columns-spanned="1" table:number-rows-spanned="2">
            <text:p>1532</text:p>
          </table:table-cell>
          <table:table-cell table:style-name="ce11" office:value-type="float" office:value="13001" table:number-columns-spanned="1" table:number-rows-spanned="2">
            <text:p>13001</text:p>
          </table:table-cell>
          <table:table-cell table:style-name="ce14" office:value-type="string" table:number-columns-spanned="3" table:number-rows-spanned="1">
            <text:p>URBANISMO; HORAS EXTRAORDINARIAS 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8720" table:number-columns-spanned="3" table:number-rows-spanned="1">
            <text:p>872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AVIME VÍAS PÚBL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Horas extraordinari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VÍAS PÚBLICAS; HORAS EXTRAORDINARIAS 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22890" table:number-columns-spanned="3" table:number-rows-spanned="1">
            <text:p>2289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6" table:number-rows-repeated="1048544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14" table:style-name="ta1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5"/>
        </table:table-row>
        <table:table-row table:style-name="ro2">
          <table:covered-table-cell table:number-columns-repeated="5" table:style-name="ce2"/>
          <table: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14">
            <text:p>14</text:p>
          </table:table-cell>
          <table:table-cell table:number-columns-repeated="1015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5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5" office:value-type="float" office:value="2023">
            <text:p>2023</text:p>
          </table:table-cell>
          <table:table-cell table:number-columns-repeated="1015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8" office:value-type="string" table:number-columns-spanned="4" table:number-rows-spanned="1">
            <text:p>Descripción</text:p>
          </table:table-cell>
          <table:covered-table-cell table:number-columns-repeated="3" table:style-name="ce8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4"/>
        </table:table-row>
        <table:table-row table:style-name="ro6">
          <table:table-cell table:style-name="ce5"/>
          <table:table-cell table:style-name="ce9" office:value-type="float" office:value="161">
            <text:p>161</text:p>
          </table:table-cell>
          <table:table-cell table:style-name="ce9" office:value-type="float" office:value="13001">
            <text:p>13001</text:p>
          </table:table-cell>
          <table:table-cell table:style-name="ce44" office:value-type="string" table:number-columns-spanned="4" table:number-rows-spanned="1">
            <text:p>ABAST DOMI AGUA POTA;</text:p>
          </table:table-cell>
          <table:covered-table-cell table:number-columns-repeated="3" table:style-name="ce44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Horas extraordinaria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231" table:number-columns-spanned="1" table:number-rows-spanned="2">
            <text:p>231</text:p>
          </table:table-cell>
          <table:table-cell table:style-name="ce11" office:value-type="float" office:value="13001" table:number-columns-spanned="1" table:number-rows-spanned="2">
            <text:p>13001</text:p>
          </table:table-cell>
          <table:table-cell table:style-name="ce45" office:value-type="string" table:number-columns-spanned="4" table:number-rows-spanned="1">
            <text:p>SANEAMIENTO, ABAST Y DIST AGUAS; HORAS EXTRAORDINARIAS LABOR</text:p>
          </table:table-cell>
          <table:covered-table-cell table:number-columns-repeated="3" table:style-name="ce45"/>
          <table:table-cell table:style-name="ce32" office:value-type="float" office:value="1635" table:number-columns-spanned="3" table:number-rows-spanned="1">
            <text:p>1635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SIS SOCIAL PRIM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Horas extraordinaria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13001" table:number-columns-spanned="1" table:number-rows-spanned="2">
            <text:p>13001</text:p>
          </table:table-cell>
          <table:table-cell table:style-name="ce45" office:value-type="string" table:number-columns-spanned="4" table:number-rows-spanned="1">
            <text:p>ACCIÓN SOCIAL; HORAS EXTRAORDINARIAS LABORALES</text:p>
          </table:table-cell>
          <table:covered-table-cell table:number-columns-repeated="3" table:style-name="ce45"/>
          <table:table-cell table:style-name="ce32" office:value-type="float" office:value="19620" table:number-columns-spanned="3" table:number-rows-spanned="1">
            <text:p>1962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EDUC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Horas extraordinaria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23" table:number-columns-spanned="1" table:number-rows-spanned="2">
            <text:p>323</text:p>
          </table:table-cell>
          <table:table-cell table:style-name="ce11" office:value-type="float" office:value="13001" table:number-columns-spanned="1" table:number-rows-spanned="2">
            <text:p>13001</text:p>
          </table:table-cell>
          <table:table-cell table:style-name="ce45" office:value-type="string" table:number-columns-spanned="4" table:number-rows-spanned="1">
            <text:p>ADMÓN GRAL EDUCACIÓN; HORAS EXTRAORDINARIAS LABORALES</text:p>
          </table:table-cell>
          <table:covered-table-cell table:number-columns-repeated="3" table:style-name="ce45"/>
          <table:table-cell table:style-name="ce42" office:value-type="float" office:value="654" table:number-columns-spanned="3" table:number-rows-spanned="1">
            <text:p>654</text:p>
          </table:table-cell>
          <table:covered-table-cell table:style-name="ce43"/>
          <table:covered-table-cell table:style-name="ce4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FUNCION CENT ENSEÑANZA PREESC Y PRIM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Horas extraordinaria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30" table:number-columns-spanned="1" table:number-rows-spanned="2">
            <text:p>330</text:p>
          </table:table-cell>
          <table:table-cell table:style-name="ce11" office:value-type="float" office:value="13001" table:number-columns-spanned="1" table:number-rows-spanned="2">
            <text:p>13001</text:p>
          </table:table-cell>
          <table:table-cell table:style-name="ce45" office:value-type="string" table:number-columns-spanned="4" table:number-rows-spanned="1">
            <text:p>FUNCIONAMIENTO CTROS ENSEÑANZA PRESCOLAR Y PRIMARIA; HORAS E</text:p>
          </table:table-cell>
          <table:covered-table-cell table:number-columns-repeated="3" table:style-name="ce45"/>
          <table:table-cell table:style-name="ce32" office:value-type="float" office:value="2180" table:number-columns-spanned="3" table:number-rows-spanned="1">
            <text:p>218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CULTU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Horas extraordinaria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40" table:number-columns-spanned="1" table:number-rows-spanned="2">
            <text:p>340</text:p>
          </table:table-cell>
          <table:table-cell table:style-name="ce11" office:value-type="float" office:value="13001" table:number-columns-spanned="1" table:number-rows-spanned="2">
            <text:p>13001</text:p>
          </table:table-cell>
          <table:table-cell table:style-name="ce45" office:value-type="string" table:number-columns-spanned="4" table:number-rows-spanned="1">
            <text:p>ADMÓN GRAL CULTURA; HORAS EXTRAORDINARIAS LABORALES</text:p>
          </table:table-cell>
          <table:covered-table-cell table:number-columns-repeated="3" table:style-name="ce45"/>
          <table:table-cell table:style-name="ce32" office:value-type="float" office:value="13080" table:number-columns-spanned="3" table:number-rows-spanned="1">
            <text:p>1308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 GRAL DEPOR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Horas extraordinaria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430" table:number-columns-spanned="1" table:number-rows-spanned="2">
            <text:p>430</text:p>
          </table:table-cell>
          <table:table-cell table:style-name="ce11" office:value-type="float" office:value="13001" table:number-columns-spanned="1" table:number-rows-spanned="2">
            <text:p>13001</text:p>
          </table:table-cell>
          <table:table-cell table:style-name="ce45" office:value-type="string" table:number-columns-spanned="4" table:number-rows-spanned="1">
            <text:p>ADMÓN GRAL DEPORTES; HORAS EXTRAORDINARIAS LABORALES</text:p>
          </table:table-cell>
          <table:covered-table-cell table:number-columns-repeated="3" table:style-name="ce45"/>
          <table:table-cell table:style-name="ce32" office:value-type="float" office:value="3270" table:number-columns-spanned="3" table:number-rows-spanned="1">
            <text:p>327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ÓN GRAL COMER, TURIS Y PYMES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Horas extraordinaria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13001" table:number-columns-spanned="1" table:number-rows-spanned="2">
            <text:p>13001</text:p>
          </table:table-cell>
          <table:table-cell table:style-name="ce45" office:value-type="string" table:number-columns-spanned="4" table:number-rows-spanned="1">
            <text:p>ADMÓN GRAL COMERCIO, TURISMO; HORAS EXTRAORDINARIAS</text:p>
          </table:table-cell>
          <table:covered-table-cell table:number-columns-repeated="3" table:style-name="ce45"/>
          <table:table-cell table:style-name="ce32" office:value-type="float" office:value="3270" table:number-columns-spanned="3" table:number-rows-spanned="1">
            <text:p>327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Horas extraordinaria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931" table:number-columns-spanned="1" table:number-rows-spanned="2">
            <text:p>931</text:p>
          </table:table-cell>
          <table:table-cell table:style-name="ce11" office:value-type="float" office:value="13001" table:number-columns-spanned="1" table:number-rows-spanned="2">
            <text:p>13001</text:p>
          </table:table-cell>
          <table:table-cell table:style-name="ce45" office:value-type="string" table:number-columns-spanned="4" table:number-rows-spanned="1">
            <text:p>ADMÓN GENERAL; HORAS EXTRAORDINARIAS LABORALES</text:p>
          </table:table-cell>
          <table:covered-table-cell table:number-columns-repeated="3" table:style-name="ce45"/>
          <table:table-cell table:style-name="ce32" office:value-type="float" office:value="4905" table:number-columns-spanned="3" table:number-rows-spanned="1">
            <text:p>4905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POLÍ ECONÓ Y FISC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7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Horas extraordinaria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5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POLÍTICA ECONÓMICA Y FISCAL; HORAS EXTRAORDINARIAS LABORALES</text:p>
          </table:table-cell>
          <table:covered-table-cell table:number-columns-repeated="3" table:style-name="ce45"/>
          <table:table-cell table:style-name="ce32" office:value-type="float" office:value="1090" table:number-columns-spanned="3" table:number-rows-spanned="1">
            <text:p>109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6" table:number-rows-repeated="1048543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15" table:style-name="ta1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5"/>
        </table:table-row>
        <table:table-row table:style-name="ro2">
          <table:covered-table-cell table:number-columns-repeated="5" table:style-name="ce2"/>
          <table: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15">
            <text:p>15</text:p>
          </table:table-cell>
          <table:table-cell table:number-columns-repeated="1015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5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5" office:value-type="float" office:value="2023">
            <text:p>2023</text:p>
          </table:table-cell>
          <table:table-cell table:number-columns-repeated="1015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8" office:value-type="string" table:number-columns-spanned="4" table:number-rows-spanned="1">
            <text:p>Descripción</text:p>
          </table:table-cell>
          <table:covered-table-cell table:number-columns-repeated="3" table:style-name="ce8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4"/>
        </table:table-row>
        <table:table-row table:style-name="ro19">
          <table:table-cell table:style-name="ce5"/>
          <table:table-cell table:style-name="ce37" table:number-columns-repeated="2"/>
          <table:table-cell table:style-name="ce51" office:value-type="string" table:number-columns-spanned="4" table:number-rows-spanned="1">
            <text:p>Horas extraordinarias <text:s text:c="125"/>Total Económica 13001</text:p>
          </table:table-cell>
          <table:covered-table-cell table:number-columns-repeated="3" table:style-name="ce51"/>
          <table:table-cell table:style-name="ce52" office:value-type="float" office:value="81314" table:number-columns-spanned="3" table:number-rows-spanned="1">
            <text:p>81314</text:p>
          </table:table-cell>
          <table:covered-table-cell table:style-name="ce53"/>
          <table:covered-table-cell table:style-name="ce52"/>
          <table:table-cell table:number-columns-repeated="1014"/>
        </table:table-row>
        <table:table-row table:style-name="ro11">
          <table:table-cell table:style-name="ce6"/>
          <table:table-cell table:style-name="ce11" office:value-type="float" office:value="132">
            <text:p>132</text:p>
          </table:table-cell>
          <table:table-cell table:style-name="ce11" office:value-type="float" office:value="13002">
            <text:p>13002</text:p>
          </table:table-cell>
          <table:table-cell table:style-name="ce45" office:value-type="string" table:number-columns-spanned="4" table:number-rows-spanned="1">
            <text:p>SEG Y ORD PÚB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Otras remuneracione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51" table:number-columns-spanned="1" table:number-rows-spanned="2">
            <text:p>151</text:p>
          </table:table-cell>
          <table:table-cell table:style-name="ce11" office:value-type="float" office:value="13002" table:number-columns-spanned="1" table:number-rows-spanned="2">
            <text:p>13002</text:p>
          </table:table-cell>
          <table:table-cell table:style-name="ce45" office:value-type="string" table:number-columns-spanned="4" table:number-rows-spanned="1">
            <text:p>SEGURIDAD Y ORDEN PUBLICO; OTRAS REMUNERACIONES</text:p>
          </table:table-cell>
          <table:covered-table-cell table:number-columns-repeated="3" table:style-name="ce45"/>
          <table:table-cell table:style-name="ce32" office:value-type="float" office:value="13132.48" table:number-columns-spanned="3" table:number-rows-spanned="1">
            <text:p>13132,48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URBAN: PLANE, GEST, EJECU Y DISCI URB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Otras remuneracione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532" table:number-columns-spanned="1" table:number-rows-spanned="2">
            <text:p>1532</text:p>
          </table:table-cell>
          <table:table-cell table:style-name="ce11" office:value-type="float" office:value="13002" table:number-columns-spanned="1" table:number-rows-spanned="2">
            <text:p>13002</text:p>
          </table:table-cell>
          <table:table-cell table:style-name="ce45" office:value-type="string" table:number-columns-spanned="4" table:number-rows-spanned="1">
            <text:p>URBANISMO; OTRAS REMUNERACIONES</text:p>
          </table:table-cell>
          <table:covered-table-cell table:number-columns-repeated="3" table:style-name="ce45"/>
          <table:table-cell table:style-name="ce32" office:value-type="float" office:value="93003.52" table:number-columns-spanned="3" table:number-rows-spanned="1">
            <text:p>93003,52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PAVIME VÍAS PÚBLI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Otras remuneracione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61" table:number-columns-spanned="1" table:number-rows-spanned="2">
            <text:p>161</text:p>
          </table:table-cell>
          <table:table-cell table:style-name="ce11" office:value-type="float" office:value="13002" table:number-columns-spanned="1" table:number-rows-spanned="2">
            <text:p>13002</text:p>
          </table:table-cell>
          <table:table-cell table:style-name="ce45" office:value-type="string" table:number-columns-spanned="4" table:number-rows-spanned="1">
            <text:p>VÍAS PÚBLICAS; OTRAS REMUNERACIONES</text:p>
          </table:table-cell>
          <table:covered-table-cell table:number-columns-repeated="3" table:style-name="ce45"/>
          <table:table-cell table:style-name="ce30" office:value-type="float" office:value="475606.3" table:number-columns-spanned="3" table:number-rows-spanned="1">
            <text:p>475606,3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BAST DOMI AGUA POT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Otras remuneracione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231" table:number-columns-spanned="1" table:number-rows-spanned="2">
            <text:p>231</text:p>
          </table:table-cell>
          <table:table-cell table:style-name="ce11" office:value-type="float" office:value="13002" table:number-columns-spanned="1" table:number-rows-spanned="2">
            <text:p>13002</text:p>
          </table:table-cell>
          <table:table-cell table:style-name="ce45" office:value-type="string" table:number-columns-spanned="4" table:number-rows-spanned="1">
            <text:p>SANEAMIENTO, ABAST Y DIST AGUAS; OTRAS REMUNERACIONES</text:p>
          </table:table-cell>
          <table:covered-table-cell table:number-columns-repeated="3" table:style-name="ce45"/>
          <table:table-cell table:style-name="ce32" office:value-type="float" office:value="96402.12" table:number-columns-spanned="3" table:number-rows-spanned="1">
            <text:p>96402,12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SIS SOCIAL PRIM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Otras remuneracione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241" table:number-columns-spanned="1" table:number-rows-spanned="2">
            <text:p>241</text:p>
          </table:table-cell>
          <table:table-cell table:style-name="ce11" office:value-type="float" office:value="13002" table:number-columns-spanned="1" table:number-rows-spanned="2">
            <text:p>13002</text:p>
          </table:table-cell>
          <table:table-cell table:style-name="ce45" office:value-type="string" table:number-columns-spanned="4" table:number-rows-spanned="1">
            <text:p>ACCIÓN SOCIAL; OTRAS REMUNERACIONES</text:p>
          </table:table-cell>
          <table:covered-table-cell table:number-columns-repeated="3" table:style-name="ce45"/>
          <table:table-cell table:style-name="ce30" office:value-type="float" office:value="640720.93" table:number-columns-spanned="3" table:number-rows-spanned="1">
            <text:p>640720,93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FOMEN EMPLEO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Otras remuneracione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11" table:number-columns-spanned="1" table:number-rows-spanned="2">
            <text:p>311</text:p>
          </table:table-cell>
          <table:table-cell table:style-name="ce11" office:value-type="float" office:value="13002" table:number-columns-spanned="1" table:number-rows-spanned="2">
            <text:p>13002</text:p>
          </table:table-cell>
          <table:table-cell table:style-name="ce45" office:value-type="string" table:number-columns-spanned="4" table:number-rows-spanned="1">
            <text:p>FOMENTO EMPLEO; OTRAS REMUNERACIONES LABORALES</text:p>
          </table:table-cell>
          <table:covered-table-cell table:number-columns-repeated="3" table:style-name="ce45"/>
          <table:table-cell table:style-name="ce32" office:value-type="float" office:value="25581.56" table:number-columns-spanned="3" table:number-rows-spanned="1">
            <text:p>25581,56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PROTE SALUBRI PÚBLI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Otras remuneracione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13002" table:number-columns-spanned="1" table:number-rows-spanned="2">
            <text:p>13002</text:p>
          </table:table-cell>
          <table:table-cell table:style-name="ce45" office:value-type="string" table:number-columns-spanned="4" table:number-rows-spanned="1">
            <text:p>ACCIONES PÚB REL SALUD; OTRAS REMUNERACIONES</text:p>
          </table:table-cell>
          <table:covered-table-cell table:number-columns-repeated="3" table:style-name="ce45"/>
          <table:table-cell table:style-name="ce32" office:value-type="float" office:value="11501.84" table:number-columns-spanned="3" table:number-rows-spanned="1">
            <text:p>11501,84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EDUC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7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Otras remuneracione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5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ADMÓN GRAL EDUCACIÓN; OTRAS REMUNERACIONES</text:p>
          </table:table-cell>
          <table:covered-table-cell table:number-columns-repeated="3" table:style-name="ce45"/>
          <table:table-cell table:style-name="ce30" office:value-type="float" office:value="182861.08" table:number-columns-spanned="3" table:number-rows-spanned="1">
            <text:p>182861,08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6" table:number-rows-repeated="1048545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16" table:style-name="ta1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32" table:default-cell-style-name="Excel_20_Built-in_20_Normal"/>
        <table:table-column table:style-name="co33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16">
            <text:p>16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323">
            <text:p>323</text:p>
          </table:table-cell>
          <table:table-cell table:style-name="ce9" office:value-type="float" office:value="13002">
            <text:p>13002</text:p>
          </table:table-cell>
          <table:table-cell table:style-name="ce13" office:value-type="string" table:number-columns-spanned="3" table:number-rows-spanned="1">
            <text:p>FUNCION CENT ENSEÑANZA PREESC Y PRIM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as remunera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30" table:number-columns-spanned="1" table:number-rows-spanned="2">
            <text:p>330</text:p>
          </table:table-cell>
          <table:table-cell table:style-name="ce11" office:value-type="float" office:value="13002" table:number-columns-spanned="1" table:number-rows-spanned="2">
            <text:p>13002</text:p>
          </table:table-cell>
          <table:table-cell table:style-name="ce14" office:value-type="string" table:number-columns-spanned="3" table:number-rows-spanned="1">
            <text:p>FUNCIONAMIENTO CTROS ENSEÑANZA PRESCOLAR Y PRIMARIA; OTRAS R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239185.81" table:number-columns-spanned="3" table:number-rows-spanned="1">
            <text:p>239185,81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CULTU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as remunera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40" table:number-columns-spanned="1" table:number-rows-spanned="2">
            <text:p>340</text:p>
          </table:table-cell>
          <table:table-cell table:style-name="ce11" office:value-type="float" office:value="13002" table:number-columns-spanned="1" table:number-rows-spanned="2">
            <text:p>13002</text:p>
          </table:table-cell>
          <table:table-cell table:style-name="ce14" office:value-type="string" table:number-columns-spanned="3" table:number-rows-spanned="1">
            <text:p>ADMÓN GRAL CULTURA; OTRAS REMUNERA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221000.29" table:number-columns-spanned="3" table:number-rows-spanned="1">
            <text:p>221000,29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 GRAL DEPO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as remunera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30" table:number-columns-spanned="1" table:number-rows-spanned="2">
            <text:p>430</text:p>
          </table:table-cell>
          <table:table-cell table:style-name="ce11" office:value-type="float" office:value="13002" table:number-columns-spanned="1" table:number-rows-spanned="2">
            <text:p>13002</text:p>
          </table:table-cell>
          <table:table-cell table:style-name="ce14" office:value-type="string" table:number-columns-spanned="3" table:number-rows-spanned="1">
            <text:p>ADMÓN GRAL DEPORTES; OTRAS REMUNERA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49379.08" table:number-columns-spanned="3" table:number-rows-spanned="1">
            <text:p>49379,08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ÓN GRAL COMER, TURIS Y PYMES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as remunera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32" table:number-columns-spanned="1" table:number-rows-spanned="2">
            <text:p>432</text:p>
          </table:table-cell>
          <table:table-cell table:style-name="ce11" office:value-type="float" office:value="13002" table:number-columns-spanned="1" table:number-rows-spanned="2">
            <text:p>13002</text:p>
          </table:table-cell>
          <table:table-cell table:style-name="ce14" office:value-type="string" table:number-columns-spanned="3" table:number-rows-spanned="1">
            <text:p>ADMÓN GRAL COMERCIO, TURISMO; OTRAS REMUNERA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1070.52" table:number-columns-spanned="3" table:number-rows-spanned="1">
            <text:p>11070,52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INFO Y PROMO TURÍ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as remunera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13002" table:number-columns-spanned="1" table:number-rows-spanned="2">
            <text:p>13002</text:p>
          </table:table-cell>
          <table:table-cell table:style-name="ce14" office:value-type="string" table:number-columns-spanned="3" table:number-rows-spanned="1">
            <text:p>INFORMACIÓN Y PROMOCIÓN TURÍSTICA; OTRAS REMUNERA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1070.52" table:number-columns-spanned="3" table:number-rows-spanned="1">
            <text:p>11070,52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as remunera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1" table:number-columns-spanned="1" table:number-rows-spanned="2">
            <text:p>931</text:p>
          </table:table-cell>
          <table:table-cell table:style-name="ce11" office:value-type="float" office:value="13002" table:number-columns-spanned="1" table:number-rows-spanned="2">
            <text:p>13002</text:p>
          </table:table-cell>
          <table:table-cell table:style-name="ce14" office:value-type="string" table:number-columns-spanned="3" table:number-rows-spanned="1">
            <text:p>ADMÓN GENERAL; OTRAS REMUNERA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357747.56" table:number-columns-spanned="3" table:number-rows-spanned="1">
            <text:p>357747,56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OLÍ ECONÓ Y FISC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as remunera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3" table:number-columns-spanned="1" table:number-rows-spanned="2">
            <text:p>933</text:p>
          </table:table-cell>
          <table:table-cell table:style-name="ce11" office:value-type="float" office:value="13002" table:number-columns-spanned="1" table:number-rows-spanned="2">
            <text:p>13002</text:p>
          </table:table-cell>
          <table:table-cell table:style-name="ce14" office:value-type="string" table:number-columns-spanned="3" table:number-rows-spanned="1">
            <text:p>POLÍTICA ECONÓMICA Y FISCAL; OTRAS REMUNERA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54901.43" table:number-columns-spanned="3" table:number-rows-spanned="1">
            <text:p>54901,43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GESTI PATR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tras remunera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ESTIÓN PATRIMONIO; OTRAS REMUNERACIONE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5390.15" table:number-columns-spanned="3" table:number-rows-spanned="1">
            <text:p>15390,15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8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Otras remuneraciones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13002</text:p>
          </table:table-cell>
          <table:covered-table-cell table:style-name="ce46"/>
          <table:table-cell table:style-name="ce47" office:value-type="float" office:value="2498555.19" table:number-columns-spanned="3" table:number-rows-spanned="1">
            <text:p>2498555,19</text:p>
          </table:table-cell>
          <table:covered-table-cell table:style-name="ce48"/>
          <table:covered-table-cell table:style-name="ce47"/>
          <table:table-cell table:number-columns-repeated="1013"/>
        </table:table-row>
        <table:table-row table:style-name="ro16" table:number-rows-repeated="1048545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17" table:style-name="ta1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34" table:default-cell-style-name="Excel_20_Built-in_20_Normal"/>
        <table:table-column table:style-name="co35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17">
            <text:p>17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231">
            <text:p>231</text:p>
          </table:table-cell>
          <table:table-cell table:style-name="ce9" office:value-type="float" office:value="13100">
            <text:p>13100</text:p>
          </table:table-cell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LABORALES TEMP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241" table:number-columns-spanned="1" table:number-rows-spanned="2">
            <text:p>241</text:p>
          </table:table-cell>
          <table:table-cell table:style-name="ce11" office:value-type="float" office:value="13100" table:number-columns-spanned="1" table:number-rows-spanned="2">
            <text:p>13100</text:p>
          </table:table-cell>
          <table:table-cell table:style-name="ce14" office:value-type="string" table:number-columns-spanned="3" table:number-rows-spanned="1">
            <text:p>ACCIÓN SOCIAL; LABORAL TEMPOR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46560.83" table:number-columns-spanned="3" table:number-rows-spanned="1">
            <text:p>46560,83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FOMEN EMPLEO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LABORALES TEMP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13100" table:number-columns-spanned="1" table:number-rows-spanned="2">
            <text:p>13100</text:p>
          </table:table-cell>
          <table:table-cell table:style-name="ce14" office:value-type="string" table:number-columns-spanned="3" table:number-rows-spanned="1">
            <text:p>FOMENTO EMPLEO; LABORAL TEMPOR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386092.95" table:number-columns-spanned="3" table:number-rows-spanned="1">
            <text:p>386092,95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EDUC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LABORALES TEMP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30" table:number-columns-spanned="1" table:number-rows-spanned="2">
            <text:p>330</text:p>
          </table:table-cell>
          <table:table-cell table:style-name="ce11" office:value-type="float" office:value="13100" table:number-columns-spanned="1" table:number-rows-spanned="2">
            <text:p>13100</text:p>
          </table:table-cell>
          <table:table-cell table:style-name="ce14" office:value-type="string" table:number-columns-spanned="3" table:number-rows-spanned="1">
            <text:p>ADMÓN GRAL EDUCACIÓN; LABORAL TEMPOR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2000" table:number-columns-spanned="3" table:number-rows-spanned="1">
            <text:p>2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CULTU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LABORALES TEMPORALE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RAL CULTURA; LABORAL TEMPORAL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000" table:number-columns-spanned="3" table:number-rows-spanned="2">
            <text:p>1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LABORALES TEMPORALES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13100</text:p>
          </table:table-cell>
          <table:covered-table-cell table:style-name="ce46"/>
          <table:table-cell table:style-name="ce31" office:value-type="float" office:value="435653.78" table:number-columns-spanned="3" table:number-rows-spanned="1">
            <text:p>435653,78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2">
            <text:p>132</text:p>
          </table:table-cell>
          <table:table-cell table:style-name="ce11" office:value-type="float" office:value="15000">
            <text:p>15000</text:p>
          </table:table-cell>
          <table:table-cell table:style-name="ce14" office:value-type="string" table:number-columns-spanned="3" table:number-rows-spanned="1">
            <text:p>SEG Y ORD PÚ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PRODUCTIVIDAD FUNCIONARIOS-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1" table:number-columns-spanned="1" table:number-rows-spanned="2">
            <text:p>151</text:p>
          </table:table-cell>
          <table:table-cell table:style-name="ce11" office:value-type="float" office:value="15000" table:number-columns-spanned="1" table:number-rows-spanned="2">
            <text:p>15000</text:p>
          </table:table-cell>
          <table:table-cell table:style-name="ce14" office:value-type="string" table:number-columns-spanned="3" table:number-rows-spanned="1">
            <text:p>SEGURIDAD Y ORDEN PÚBLICO; PRODUCTIVIDAD FUNCIONARIOS-LABORA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125305.01" table:number-columns-spanned="3" table:number-rows-spanned="1">
            <text:p>125305,01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PRODUCTIVIDAD FUNCIONARIOS-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32" table:number-columns-spanned="1" table:number-rows-spanned="2">
            <text:p>1532</text:p>
          </table:table-cell>
          <table:table-cell table:style-name="ce11" office:value-type="float" office:value="15000" table:number-columns-spanned="1" table:number-rows-spanned="2">
            <text:p>15000</text:p>
          </table:table-cell>
          <table:table-cell table:style-name="ce14" office:value-type="string" table:number-columns-spanned="3" table:number-rows-spanned="1">
            <text:p>URBANISMO; PRODUCTIVIDAD FUNCIONARIOS-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94883.19" table:number-columns-spanned="3" table:number-rows-spanned="1">
            <text:p>94883,19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AVIME VÍAS PÚBL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PRODUCTIVIDAD FUNCIONARIOS-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1" table:number-columns-spanned="1" table:number-rows-spanned="2">
            <text:p>161</text:p>
          </table:table-cell>
          <table:table-cell table:style-name="ce11" office:value-type="float" office:value="15000" table:number-columns-spanned="1" table:number-rows-spanned="2">
            <text:p>15000</text:p>
          </table:table-cell>
          <table:table-cell table:style-name="ce14" office:value-type="string" table:number-columns-spanned="3" table:number-rows-spanned="1">
            <text:p>VÍAS PÚBLICAS; PRODUCTIVIDAD FUNCIONARIOS-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66854.85" table:number-columns-spanned="3" table:number-rows-spanned="1">
            <text:p>66854,85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BAST DOMI AGUA POT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PRODUCTIVIDAD FUNCIONARIOS-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ANEAMIENTO, ABAST Y DIST AGUAS; PRODUCTIVIDAD FUNCIONARIOS-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3529.12" table:number-columns-spanned="3" table:number-rows-spanned="1">
            <text:p>3529,12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6" table:number-rows-repeated="1048544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18" table:style-name="ta1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5"/>
        </table:table-row>
        <table:table-row table:style-name="ro2">
          <table:covered-table-cell table:number-columns-repeated="5" table:style-name="ce2"/>
          <table: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18">
            <text:p>18</text:p>
          </table:table-cell>
          <table:table-cell table:number-columns-repeated="1015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5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5" office:value-type="float" office:value="2023">
            <text:p>2023</text:p>
          </table:table-cell>
          <table:table-cell table:number-columns-repeated="1015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8" office:value-type="string" table:number-columns-spanned="4" table:number-rows-spanned="1">
            <text:p>Descripción</text:p>
          </table:table-cell>
          <table:covered-table-cell table:number-columns-repeated="3" table:style-name="ce8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4"/>
        </table:table-row>
        <table:table-row table:style-name="ro6">
          <table:table-cell table:style-name="ce5"/>
          <table:table-cell table:style-name="ce9" office:value-type="float" office:value="164">
            <text:p>164</text:p>
          </table:table-cell>
          <table:table-cell table:style-name="ce9" office:value-type="float" office:value="15000">
            <text:p>15000</text:p>
          </table:table-cell>
          <table:table-cell table:style-name="ce44" office:value-type="string" table:number-columns-spanned="4" table:number-rows-spanned="1">
            <text:p>CEMEN Y SERVI FUNER;</text:p>
          </table:table-cell>
          <table:covered-table-cell table:number-columns-repeated="3" table:style-name="ce44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PRODUCTIVIDAD FUNCIONARIOS-LABORALE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231" table:number-columns-spanned="1" table:number-rows-spanned="2">
            <text:p>231</text:p>
          </table:table-cell>
          <table:table-cell table:style-name="ce11" office:value-type="float" office:value="15000" table:number-columns-spanned="1" table:number-rows-spanned="2">
            <text:p>15000</text:p>
          </table:table-cell>
          <table:table-cell table:style-name="ce45" office:value-type="string" table:number-columns-spanned="4" table:number-rows-spanned="1">
            <text:p>CEMENTERIO Y SERV FUNERARIOS; PRODUCTIVIDAD FUNCIONARIOS-LAB</text:p>
          </table:table-cell>
          <table:covered-table-cell table:number-columns-repeated="3" table:style-name="ce45"/>
          <table:table-cell table:style-name="ce42" office:value-type="float" office:value="118.64" table:number-columns-spanned="3" table:number-rows-spanned="1">
            <text:p>118,64</text:p>
          </table:table-cell>
          <table:covered-table-cell table:style-name="ce43"/>
          <table:covered-table-cell table:style-name="ce4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SIS SOCIAL PRIM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PRODUCTIVIDAD FUNCIONARIOS-LABORALE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241" table:number-columns-spanned="1" table:number-rows-spanned="2">
            <text:p>241</text:p>
          </table:table-cell>
          <table:table-cell table:style-name="ce11" office:value-type="float" office:value="15000" table:number-columns-spanned="1" table:number-rows-spanned="2">
            <text:p>15000</text:p>
          </table:table-cell>
          <table:table-cell table:style-name="ce45" office:value-type="string" table:number-columns-spanned="4" table:number-rows-spanned="1">
            <text:p>ACCIÓN SOCIAL; PRODUCTIVIDAD FUNCIONARIOS-LABORALES</text:p>
          </table:table-cell>
          <table:covered-table-cell table:number-columns-repeated="3" table:style-name="ce45"/>
          <table:table-cell table:style-name="ce32" office:value-type="float" office:value="74847.07" table:number-columns-spanned="3" table:number-rows-spanned="1">
            <text:p>74847,07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FOMEN EMPLEO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PRODUCTIVIDAD FUNCIONARIOS-LABORALE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11" table:number-columns-spanned="1" table:number-rows-spanned="2">
            <text:p>311</text:p>
          </table:table-cell>
          <table:table-cell table:style-name="ce11" office:value-type="float" office:value="15000" table:number-columns-spanned="1" table:number-rows-spanned="2">
            <text:p>15000</text:p>
          </table:table-cell>
          <table:table-cell table:style-name="ce45" office:value-type="string" table:number-columns-spanned="4" table:number-rows-spanned="1">
            <text:p>FOMENTO EMPLEO; PRODUCTIVIDAD FUNCIONARIOS-LABORALES</text:p>
          </table:table-cell>
          <table:covered-table-cell table:number-columns-repeated="3" table:style-name="ce45"/>
          <table:table-cell table:style-name="ce32" office:value-type="float" office:value="1764.56" table:number-columns-spanned="3" table:number-rows-spanned="1">
            <text:p>1764,56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PROTE SALUBRI PÚBLI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PRODUCTIVIDAD FUNCIONARIOS-LABORALE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15000" table:number-columns-spanned="1" table:number-rows-spanned="2">
            <text:p>15000</text:p>
          </table:table-cell>
          <table:table-cell table:style-name="ce45" office:value-type="string" table:number-columns-spanned="4" table:number-rows-spanned="1">
            <text:p>ACCIONES PÚB REL SALUD; PRODUCTIVIDAD FUNCIONARIOS-LABORALES</text:p>
          </table:table-cell>
          <table:covered-table-cell table:number-columns-repeated="3" table:style-name="ce45"/>
          <table:table-cell table:style-name="ce32" office:value-type="float" office:value="1839" table:number-columns-spanned="3" table:number-rows-spanned="1">
            <text:p>1839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EDUC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PRODUCTIVIDAD FUNCIONARIOS-LABORALE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23" table:number-columns-spanned="1" table:number-rows-spanned="2">
            <text:p>323</text:p>
          </table:table-cell>
          <table:table-cell table:style-name="ce11" office:value-type="float" office:value="15000" table:number-columns-spanned="1" table:number-rows-spanned="2">
            <text:p>15000</text:p>
          </table:table-cell>
          <table:table-cell table:style-name="ce45" office:value-type="string" table:number-columns-spanned="4" table:number-rows-spanned="1">
            <text:p>ADMÓN GRAL EDUCACIÓN; PRODUCTIVIDAD FUNCIONARIOS-LABORALES</text:p>
          </table:table-cell>
          <table:covered-table-cell table:number-columns-repeated="3" table:style-name="ce45"/>
          <table:table-cell table:style-name="ce32" office:value-type="float" office:value="34227.9" table:number-columns-spanned="3" table:number-rows-spanned="1">
            <text:p>34227,9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FUNCION CENT ENSEÑANZA PREESC Y PRIM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PRODUCTIVIDAD FUNCIONARIOS-LABORALE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30" table:number-columns-spanned="1" table:number-rows-spanned="2">
            <text:p>330</text:p>
          </table:table-cell>
          <table:table-cell table:style-name="ce11" office:value-type="float" office:value="15000" table:number-columns-spanned="1" table:number-rows-spanned="2">
            <text:p>15000</text:p>
          </table:table-cell>
          <table:table-cell table:style-name="ce45" office:value-type="string" table:number-columns-spanned="4" table:number-rows-spanned="1">
            <text:p>FUNCIONAMIENTO CTROS ENSEÑANZA PRESCOLAR Y PRIMARIA; PRODUCT</text:p>
          </table:table-cell>
          <table:covered-table-cell table:number-columns-repeated="3" table:style-name="ce45"/>
          <table:table-cell table:style-name="ce32" office:value-type="float" office:value="28530.72" table:number-columns-spanned="3" table:number-rows-spanned="1">
            <text:p>28530,72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CULTU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PRODUCTIVIDAD FUNCIONARIOS-LABORALE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40" table:number-columns-spanned="1" table:number-rows-spanned="2">
            <text:p>340</text:p>
          </table:table-cell>
          <table:table-cell table:style-name="ce11" office:value-type="float" office:value="15000" table:number-columns-spanned="1" table:number-rows-spanned="2">
            <text:p>15000</text:p>
          </table:table-cell>
          <table:table-cell table:style-name="ce45" office:value-type="string" table:number-columns-spanned="4" table:number-rows-spanned="1">
            <text:p>ADMÓN GRAL CULTURA; PRODUCTIVIDAD FUNCIONARIOS-LABORALES</text:p>
          </table:table-cell>
          <table:covered-table-cell table:number-columns-repeated="3" table:style-name="ce45"/>
          <table:table-cell table:style-name="ce32" office:value-type="float" office:value="21192.47" table:number-columns-spanned="3" table:number-rows-spanned="1">
            <text:p>21192,47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 GRAL DEPOR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PRODUCTIVIDAD FUNCIONARIOS-LABORALE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430" table:number-columns-spanned="1" table:number-rows-spanned="2">
            <text:p>430</text:p>
          </table:table-cell>
          <table:table-cell table:style-name="ce11" office:value-type="float" office:value="15000" table:number-columns-spanned="1" table:number-rows-spanned="2">
            <text:p>15000</text:p>
          </table:table-cell>
          <table:table-cell table:style-name="ce45" office:value-type="string" table:number-columns-spanned="4" table:number-rows-spanned="1">
            <text:p>ADMÓN GRAL DEPORTES; PRODUCTIVIDAD FUNCIONARIOS-LABORALES</text:p>
          </table:table-cell>
          <table:covered-table-cell table:number-columns-repeated="3" table:style-name="ce45"/>
          <table:table-cell table:style-name="ce32" office:value-type="float" office:value="10559.6" table:number-columns-spanned="3" table:number-rows-spanned="1">
            <text:p>10559,6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ÓN GRAL COMER, TURIS Y PYMES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7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PRODUCTIVIDAD FUNCIONARIOS-LABORALE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5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ADMÓN GRAL COMERCIO, TURISMO; PRODUCTIVIDAD FUNCIONARIOS-LAB</text:p>
          </table:table-cell>
          <table:covered-table-cell table:number-columns-repeated="3" table:style-name="ce45"/>
          <table:table-cell table:style-name="ce32" office:value-type="float" office:value="16708.37" table:number-columns-spanned="3" table:number-rows-spanned="1">
            <text:p>16708,37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6" table:number-rows-repeated="1048543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19" table:style-name="ta1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36" table:default-cell-style-name="Excel_20_Built-in_20_Normal"/>
        <table:table-column table:style-name="co3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19">
            <text:p>19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432">
            <text:p>432</text:p>
          </table:table-cell>
          <table:table-cell table:style-name="ce9" office:value-type="float" office:value="15000">
            <text:p>15000</text:p>
          </table:table-cell>
          <table:table-cell table:style-name="ce13" office:value-type="string" table:number-columns-spanned="3" table:number-rows-spanned="1">
            <text:p>INFO Y PROMO TURÍS.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PRODUCTIVIDAD FUNCIONARIOS-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15000" table:number-columns-spanned="1" table:number-rows-spanned="2">
            <text:p>15000</text:p>
          </table:table-cell>
          <table:table-cell table:style-name="ce14" office:value-type="string" table:number-columns-spanned="3" table:number-rows-spanned="1">
            <text:p>INFORMACIÓN Y PROMOCIÓN TURÍSTICA; PRODUCTIVIDAD FUNCIONARI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764.56" table:number-columns-spanned="3" table:number-rows-spanned="1">
            <text:p>1764,56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PRODUCTIVIDAD FUNCIONARIOS-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1" table:number-columns-spanned="1" table:number-rows-spanned="2">
            <text:p>931</text:p>
          </table:table-cell>
          <table:table-cell table:style-name="ce11" office:value-type="float" office:value="15000" table:number-columns-spanned="1" table:number-rows-spanned="2">
            <text:p>15000</text:p>
          </table:table-cell>
          <table:table-cell table:style-name="ce14" office:value-type="string" table:number-columns-spanned="3" table:number-rows-spanned="1">
            <text:p>ADMÓN GENERAL; PRODUCTIVIDAD FUNCIONARIOS-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291001.54" table:number-columns-spanned="3" table:number-rows-spanned="1">
            <text:p>291001,54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OLÍ ECONÓ Y FISC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PRODUCTIVIDAD FUNCIONARIOS-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3" table:number-columns-spanned="1" table:number-rows-spanned="2">
            <text:p>933</text:p>
          </table:table-cell>
          <table:table-cell table:style-name="ce11" office:value-type="float" office:value="15000" table:number-columns-spanned="1" table:number-rows-spanned="2">
            <text:p>15000</text:p>
          </table:table-cell>
          <table:table-cell table:style-name="ce14" office:value-type="string" table:number-columns-spanned="3" table:number-rows-spanned="1">
            <text:p>POLÍTICA ECONÓMICA Y FISCAL; PRODUCTIVIDAD FUNCIONARIOS-LAB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46140.81" table:number-columns-spanned="3" table:number-rows-spanned="1">
            <text:p>46140,81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GESTI PATR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PRODUCTIVIDAD FUNCIONARIOS-LABORALE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GESTIÓN PATRIMONIO; PRODUCTIVIDAD FUNCIONARIOS-LABORALE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764.56" table:number-columns-spanned="3" table:number-rows-spanned="2">
            <text:p>1764,56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PRODUCTIVIDAD FUNCIONARIOS-LABORALES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15000</text:p>
          </table:table-cell>
          <table:covered-table-cell table:style-name="ce41"/>
          <table:table-cell table:style-name="ce31" office:value-type="float" office:value="821031.97" table:number-columns-spanned="3" table:number-rows-spanned="1">
            <text:p>821031,97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2">
            <text:p>132</text:p>
          </table:table-cell>
          <table:table-cell table:style-name="ce11" office:value-type="float" office:value="15100">
            <text:p>15100</text:p>
          </table:table-cell>
          <table:table-cell table:style-name="ce14" office:value-type="string" table:number-columns-spanned="3" table:number-rows-spanned="1">
            <text:p>SEG Y ORD PÚ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RATIFICACIONES FUNCIONARIOS-LABORALE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1" table:number-columns-spanned="1" table:number-rows-spanned="2">
            <text:p>151</text:p>
          </table:table-cell>
          <table:table-cell table:style-name="ce11" office:value-type="float" office:value="15100" table:number-columns-spanned="1" table:number-rows-spanned="2">
            <text:p>15100</text:p>
          </table:table-cell>
          <table:table-cell table:style-name="ce14" office:value-type="string" table:number-columns-spanned="3" table:number-rows-spanned="1">
            <text:p>SEGURIDAD Y ORDEN PÚBLICO; GRATIFICACIONES FUNCIONARIOS-LAB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254788" table:number-columns-spanned="3" table:number-rows-spanned="1">
            <text:p>254788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RATIFICACIONES FUNCIONARIOS-LABORALE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231" table:number-columns-spanned="1" table:number-rows-spanned="2">
            <text:p>231</text:p>
          </table:table-cell>
          <table:table-cell table:style-name="ce11" office:value-type="float" office:value="15100" table:number-columns-spanned="1" table:number-rows-spanned="2">
            <text:p>15100</text:p>
          </table:table-cell>
          <table:table-cell table:style-name="ce14" office:value-type="string" table:number-columns-spanned="3" table:number-rows-spanned="1">
            <text:p>URBANISMO; GRATIFICACIONES FUNCIONARIOS-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4360" table:number-columns-spanned="3" table:number-rows-spanned="1">
            <text:p>436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SIS SOCIAL PRIM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RATIFICACIONES FUNCIONARIOS-LABORALE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30" table:number-columns-spanned="1" table:number-rows-spanned="2">
            <text:p>430</text:p>
          </table:table-cell>
          <table:table-cell table:style-name="ce11" office:value-type="float" office:value="15100" table:number-columns-spanned="1" table:number-rows-spanned="2">
            <text:p>15100</text:p>
          </table:table-cell>
          <table:table-cell table:style-name="ce14" office:value-type="string" table:number-columns-spanned="3" table:number-rows-spanned="1">
            <text:p>ACCIÓN SOCIAL; GRATIFICACIONES FUNCIONARIOS-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5872" table:number-columns-spanned="3" table:number-rows-spanned="1">
            <text:p>5872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ÓN GRAL COMER, TURIS Y PYMES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RATIFICACIONES FUNCIONARIOS-LABORALE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ADMÓN GRAL COMERCIO, TURISMO; GRATIFICACIONES FUNCIONARIOS-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5450" table:number-columns-spanned="3" table:number-rows-spanned="1">
            <text:p>545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6" table:number-rows-repeated="1048544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20" table:style-name="ta2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38" table:default-cell-style-name="Excel_20_Built-in_20_Normal"/>
        <table:table-column table:style-name="co3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20">
            <text:p>20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920">
            <text:p>920</text:p>
          </table:table-cell>
          <table:table-cell table:style-name="ce9" office:value-type="float" office:value="15100">
            <text:p>15100</text:p>
          </table:table-cell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RATIFICACIONES FUNCIONARIOS-LABORALE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1" table:number-columns-spanned="1" table:number-rows-spanned="2">
            <text:p>931</text:p>
          </table:table-cell>
          <table:table-cell table:style-name="ce11" office:value-type="float" office:value="15100" table:number-columns-spanned="1" table:number-rows-spanned="2">
            <text:p>15100</text:p>
          </table:table-cell>
          <table:table-cell table:style-name="ce14" office:value-type="string" table:number-columns-spanned="3" table:number-rows-spanned="1">
            <text:p>ADMÓN GENERAL; GRATIFICACIONES FUNCIONARIOS-LABO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9810" table:number-columns-spanned="3" table:number-rows-spanned="1">
            <text:p>981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OLÍ ECONÓ Y FISC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RATIFICACIONES FUNCIONARIOS-LABORALES.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POLÍTICA ECONÓMICA Y FISCAL; GRATIFICACIONES FUNCION-LABOR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8720" table:number-columns-spanned="3" table:number-rows-spanned="2">
            <text:p>872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RATIFICACIONES FUNCIONARIOS-LABORALES.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15100</text:p>
          </table:table-cell>
          <table:covered-table-cell table:style-name="ce41"/>
          <table:table-cell table:style-name="ce31" office:value-type="float" office:value="289000" table:number-columns-spanned="3" table:number-rows-spanned="1">
            <text:p>289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2">
            <text:p>132</text:p>
          </table:table-cell>
          <table:table-cell table:style-name="ce11" office:value-type="float" office:value="15200">
            <text:p>15200</text:p>
          </table:table-cell>
          <table:table-cell table:style-name="ce14" office:value-type="string" table:number-columns-spanned="3" table:number-rows-spanned="1">
            <text:p>SEG Y ORD PÚ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PRODUCTIVIDAD FUNCIONARIOS-LABORALES.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SEGURIDAD Y ORDEN PÚBLICO; OTROS INCENTIVOS RENDIMIENTO FUN-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0" office:value-type="float" office:value="151154.95" table:number-columns-spanned="3" table:number-rows-spanned="2">
            <text:p>151154,95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0"/>
          <table:covered-table-cell table:style-name="ce38"/>
          <table:covered-table-cell table:style-name="ce30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PRODUCTIVIDAD FUNCIONARIOS-LABORALES.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15200</text:p>
          </table:table-cell>
          <table:covered-table-cell table:style-name="ce41"/>
          <table:table-cell table:style-name="ce31" office:value-type="float" office:value="151154.95" table:number-columns-spanned="3" table:number-rows-spanned="1">
            <text:p>151154,95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2">
            <text:p>132</text:p>
          </table:table-cell>
          <table:table-cell table:style-name="ce11" office:value-type="float" office:value="16000">
            <text:p>16000</text:p>
          </table:table-cell>
          <table:table-cell table:style-name="ce14" office:value-type="string" table:number-columns-spanned="3" table:number-rows-spanned="1">
            <text:p>SEG Y ORD PÚ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eguridad Soc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1" table:number-columns-spanned="1" table:number-rows-spanned="2">
            <text:p>151</text:p>
          </table:table-cell>
          <table:table-cell table:style-name="ce11" office:value-type="float" office:value="16000" table:number-columns-spanned="1" table:number-rows-spanned="2">
            <text:p>16000</text:p>
          </table:table-cell>
          <table:table-cell table:style-name="ce14" office:value-type="string" table:number-columns-spanned="3" table:number-rows-spanned="1">
            <text:p>SEGURIDAD Y ORDEN PÚBLICO; SEGURIDAD SOC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893622.36" table:number-columns-spanned="3" table:number-rows-spanned="1">
            <text:p>893622,36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eguridad Soc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32" table:number-columns-spanned="1" table:number-rows-spanned="2">
            <text:p>1532</text:p>
          </table:table-cell>
          <table:table-cell table:style-name="ce11" office:value-type="float" office:value="16000" table:number-columns-spanned="1" table:number-rows-spanned="2">
            <text:p>16000</text:p>
          </table:table-cell>
          <table:table-cell table:style-name="ce14" office:value-type="string" table:number-columns-spanned="3" table:number-rows-spanned="1">
            <text:p>URBANISMO; SEGURIDAD SOC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464410.62" table:number-columns-spanned="3" table:number-rows-spanned="1">
            <text:p>464410,62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AVIME VÍAS PÚBL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eguridad Soc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1" table:number-columns-spanned="1" table:number-rows-spanned="2">
            <text:p>161</text:p>
          </table:table-cell>
          <table:table-cell table:style-name="ce11" office:value-type="float" office:value="16000" table:number-columns-spanned="1" table:number-rows-spanned="2">
            <text:p>16000</text:p>
          </table:table-cell>
          <table:table-cell table:style-name="ce14" office:value-type="string" table:number-columns-spanned="3" table:number-rows-spanned="1">
            <text:p>VÍAS PÚBLICAS; SEGURIDAD SOC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368528.48" table:number-columns-spanned="3" table:number-rows-spanned="1">
            <text:p>368528,48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BAST DOMI AGUA POT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eguridad Soc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4" table:number-columns-spanned="1" table:number-rows-spanned="2">
            <text:p>164</text:p>
          </table:table-cell>
          <table:table-cell table:style-name="ce11" office:value-type="float" office:value="16000" table:number-columns-spanned="1" table:number-rows-spanned="2">
            <text:p>16000</text:p>
          </table:table-cell>
          <table:table-cell table:style-name="ce14" office:value-type="string" table:number-columns-spanned="3" table:number-rows-spanned="1">
            <text:p>SANEAMIENTO, ABAST Y DIST AGUAS; SEGURIDAD SOC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67186.79" table:number-columns-spanned="3" table:number-rows-spanned="1">
            <text:p>67186,79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CEMEN Y SERVI FUNE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eguridad Soc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CEMENTERIO Y SERV FUNERARIOS; SEGURIDAD SOC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42" office:value-type="float" office:value="537.82" table:number-columns-spanned="3" table:number-rows-spanned="1">
            <text:p>537,82</text:p>
          </table:table-cell>
          <table:covered-table-cell table:style-name="ce43"/>
          <table:covered-table-cell table:style-name="ce42"/>
          <table:table-cell table:number-columns-repeated="1013"/>
        </table:table-row>
        <table:table-row table:style-name="ro16" table:number-rows-repeated="1048542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21" table:style-name="ta2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5"/>
        </table:table-row>
        <table:table-row table:style-name="ro2">
          <table:covered-table-cell table:number-columns-repeated="5" table:style-name="ce2"/>
          <table: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21">
            <text:p>21</text:p>
          </table:table-cell>
          <table:table-cell table:number-columns-repeated="1015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5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5" office:value-type="float" office:value="2023">
            <text:p>2023</text:p>
          </table:table-cell>
          <table:table-cell table:number-columns-repeated="1015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8" office:value-type="string" table:number-columns-spanned="4" table:number-rows-spanned="1">
            <text:p>Descripción</text:p>
          </table:table-cell>
          <table:covered-table-cell table:number-columns-repeated="3" table:style-name="ce8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4"/>
        </table:table-row>
        <table:table-row table:style-name="ro6">
          <table:table-cell table:style-name="ce5"/>
          <table:table-cell table:style-name="ce9" office:value-type="float" office:value="231">
            <text:p>231</text:p>
          </table:table-cell>
          <table:table-cell table:style-name="ce9" office:value-type="float" office:value="16000">
            <text:p>16000</text:p>
          </table:table-cell>
          <table:table-cell table:style-name="ce44" office:value-type="string" table:number-columns-spanned="4" table:number-rows-spanned="1">
            <text:p>ASIS SOCIAL PRIMA;</text:p>
          </table:table-cell>
          <table:covered-table-cell table:number-columns-repeated="3" table:style-name="ce44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Seguridad Social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241" table:number-columns-spanned="1" table:number-rows-spanned="2">
            <text:p>241</text:p>
          </table:table-cell>
          <table:table-cell table:style-name="ce11" office:value-type="float" office:value="16000" table:number-columns-spanned="1" table:number-rows-spanned="2">
            <text:p>16000</text:p>
          </table:table-cell>
          <table:table-cell table:style-name="ce45" office:value-type="string" table:number-columns-spanned="4" table:number-rows-spanned="1">
            <text:p>ACCIÓN SOCIAL; SEGURIDAD SOCIAL</text:p>
          </table:table-cell>
          <table:covered-table-cell table:number-columns-repeated="3" table:style-name="ce45"/>
          <table:table-cell table:style-name="ce30" office:value-type="float" office:value="440644.63" table:number-columns-spanned="3" table:number-rows-spanned="1">
            <text:p>440644,63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FOMEN EMPLEO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Seguridad Social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11" table:number-columns-spanned="1" table:number-rows-spanned="2">
            <text:p>311</text:p>
          </table:table-cell>
          <table:table-cell table:style-name="ce11" office:value-type="float" office:value="16000" table:number-columns-spanned="1" table:number-rows-spanned="2">
            <text:p>16000</text:p>
          </table:table-cell>
          <table:table-cell table:style-name="ce45" office:value-type="string" table:number-columns-spanned="4" table:number-rows-spanned="1">
            <text:p>FOMENTO EMPLEO; SEGURIDAD SOCIAL</text:p>
          </table:table-cell>
          <table:covered-table-cell table:number-columns-repeated="3" table:style-name="ce45"/>
          <table:table-cell table:style-name="ce30" office:value-type="float" office:value="161473.34" table:number-columns-spanned="3" table:number-rows-spanned="1">
            <text:p>161473,34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PROTE SALUBRI PÚBLI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Seguridad Social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16000" table:number-columns-spanned="1" table:number-rows-spanned="2">
            <text:p>16000</text:p>
          </table:table-cell>
          <table:table-cell table:style-name="ce45" office:value-type="string" table:number-columns-spanned="4" table:number-rows-spanned="1">
            <text:p>ACCIONES PÚB REL SALUD; SEGURIDAD SOCIAL</text:p>
          </table:table-cell>
          <table:covered-table-cell table:number-columns-repeated="3" table:style-name="ce45"/>
          <table:table-cell table:style-name="ce32" office:value-type="float" office:value="7518.23" table:number-columns-spanned="3" table:number-rows-spanned="1">
            <text:p>7518,23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EDUC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Seguridad Social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23" table:number-columns-spanned="1" table:number-rows-spanned="2">
            <text:p>323</text:p>
          </table:table-cell>
          <table:table-cell table:style-name="ce11" office:value-type="float" office:value="16000" table:number-columns-spanned="1" table:number-rows-spanned="2">
            <text:p>16000</text:p>
          </table:table-cell>
          <table:table-cell table:style-name="ce45" office:value-type="string" table:number-columns-spanned="4" table:number-rows-spanned="1">
            <text:p>ADMON GRAL EDUCACION; SEGURIDAD SOCIAL</text:p>
          </table:table-cell>
          <table:covered-table-cell table:number-columns-repeated="3" table:style-name="ce45"/>
          <table:table-cell table:style-name="ce30" office:value-type="float" office:value="152237.58" table:number-columns-spanned="3" table:number-rows-spanned="1">
            <text:p>152237,58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FUNCION CENT ENSEÑANZA PREESC Y PRIM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Seguridad Social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30" table:number-columns-spanned="1" table:number-rows-spanned="2">
            <text:p>330</text:p>
          </table:table-cell>
          <table:table-cell table:style-name="ce11" office:value-type="float" office:value="16000" table:number-columns-spanned="1" table:number-rows-spanned="2">
            <text:p>16000</text:p>
          </table:table-cell>
          <table:table-cell table:style-name="ce45" office:value-type="string" table:number-columns-spanned="4" table:number-rows-spanned="1">
            <text:p>FUNCIONAMIENTO CTROS ENSEÑANZA PRESCOLAR Y PRIMARIA; SEGURID</text:p>
          </table:table-cell>
          <table:covered-table-cell table:number-columns-repeated="3" table:style-name="ce45"/>
          <table:table-cell table:style-name="ce30" office:value-type="float" office:value="156673.79" table:number-columns-spanned="3" table:number-rows-spanned="1">
            <text:p>156673,79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CULTU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Seguridad Social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40" table:number-columns-spanned="1" table:number-rows-spanned="2">
            <text:p>340</text:p>
          </table:table-cell>
          <table:table-cell table:style-name="ce11" office:value-type="float" office:value="16000" table:number-columns-spanned="1" table:number-rows-spanned="2">
            <text:p>16000</text:p>
          </table:table-cell>
          <table:table-cell table:style-name="ce45" office:value-type="string" table:number-columns-spanned="4" table:number-rows-spanned="1">
            <text:p>ADMÓN GRAL CULTURA; SEGURIDAD SOCIAL</text:p>
          </table:table-cell>
          <table:covered-table-cell table:number-columns-repeated="3" table:style-name="ce45"/>
          <table:table-cell table:style-name="ce30" office:value-type="float" office:value="139107.77" table:number-columns-spanned="3" table:number-rows-spanned="1">
            <text:p>139107,77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 GRAL DEPOR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Seguridad Social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430" table:number-columns-spanned="1" table:number-rows-spanned="2">
            <text:p>430</text:p>
          </table:table-cell>
          <table:table-cell table:style-name="ce11" office:value-type="float" office:value="16000" table:number-columns-spanned="1" table:number-rows-spanned="2">
            <text:p>16000</text:p>
          </table:table-cell>
          <table:table-cell table:style-name="ce45" office:value-type="string" table:number-columns-spanned="4" table:number-rows-spanned="1">
            <text:p>ADMÓN GRAL DEPORTES; SEGURIDAD SOCIAL</text:p>
          </table:table-cell>
          <table:covered-table-cell table:number-columns-repeated="3" table:style-name="ce45"/>
          <table:table-cell table:style-name="ce32" office:value-type="float" office:value="53408.09" table:number-columns-spanned="3" table:number-rows-spanned="1">
            <text:p>53408,09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ÓN GRAL COMER, TURIS Y PYMES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Seguridad Social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432" table:number-columns-spanned="1" table:number-rows-spanned="2">
            <text:p>432</text:p>
          </table:table-cell>
          <table:table-cell table:style-name="ce11" office:value-type="float" office:value="16000" table:number-columns-spanned="1" table:number-rows-spanned="2">
            <text:p>16000</text:p>
          </table:table-cell>
          <table:table-cell table:style-name="ce45" office:value-type="string" table:number-columns-spanned="4" table:number-rows-spanned="1">
            <text:p>ADMÓN GRAL COMERCIO, TURISMO; SEGURIDAD SOCIAL</text:p>
          </table:table-cell>
          <table:covered-table-cell table:number-columns-repeated="3" table:style-name="ce45"/>
          <table:table-cell table:style-name="ce32" office:value-type="float" office:value="76645.94" table:number-columns-spanned="3" table:number-rows-spanned="1">
            <text:p>76645,94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INFO Y PROMO TURÍS.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7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Seguridad Social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5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INFORMACIÓN Y PROMOCIÓN TURÍSTICA; SEGURIDAD SOCIAL</text:p>
          </table:table-cell>
          <table:covered-table-cell table:number-columns-repeated="3" table:style-name="ce45"/>
          <table:table-cell table:style-name="ce32" office:value-type="float" office:value="7684.61" table:number-columns-spanned="3" table:number-rows-spanned="1">
            <text:p>7684,61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6" table:number-rows-repeated="1048543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22" table:style-name="ta2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7" table:default-cell-style-name="Excel_20_Built-in_20_Normal"/>
        <table:table-column table:style-name="co18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22">
            <text:p>22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912">
            <text:p>912</text:p>
          </table:table-cell>
          <table:table-cell table:style-name="ce9" office:value-type="float" office:value="16000">
            <text:p>16000</text:p>
          </table:table-cell>
          <table:table-cell table:style-name="ce13" office:value-type="string" table:number-columns-spanned="3" table:number-rows-spanned="1">
            <text:p>ÓRGAN GOBIER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eguridad Soc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16000" table:number-columns-spanned="1" table:number-rows-spanned="2">
            <text:p>16000</text:p>
          </table:table-cell>
          <table:table-cell table:style-name="ce14" office:value-type="string" table:number-columns-spanned="3" table:number-rows-spanned="1">
            <text:p>ÓRGANOS GOBIERNO; SEGURIDAD SOC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205855.22" table:number-columns-spanned="3" table:number-rows-spanned="1">
            <text:p>205855,22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eguridad Soc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1" table:number-columns-spanned="1" table:number-rows-spanned="2">
            <text:p>931</text:p>
          </table:table-cell>
          <table:table-cell table:style-name="ce11" office:value-type="float" office:value="16000" table:number-columns-spanned="1" table:number-rows-spanned="2">
            <text:p>16000</text:p>
          </table:table-cell>
          <table:table-cell table:style-name="ce14" office:value-type="string" table:number-columns-spanned="3" table:number-rows-spanned="1">
            <text:p>ADMÓN GENERAL; SEGURIDAD SOC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613813.09" table:number-columns-spanned="3" table:number-rows-spanned="1">
            <text:p>613813,09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OLÍ ECONÓ Y FISC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eguridad Soc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3" table:number-columns-spanned="1" table:number-rows-spanned="2">
            <text:p>933</text:p>
          </table:table-cell>
          <table:table-cell table:style-name="ce11" office:value-type="float" office:value="16000" table:number-columns-spanned="1" table:number-rows-spanned="2">
            <text:p>16000</text:p>
          </table:table-cell>
          <table:table-cell table:style-name="ce14" office:value-type="string" table:number-columns-spanned="3" table:number-rows-spanned="1">
            <text:p>POLÍTICA ECONÓMICA Y FISCAL; SEGURIDAD SOC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218514.51" table:number-columns-spanned="3" table:number-rows-spanned="1">
            <text:p>218514,51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GESTI PATR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Seguridad Social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GESTIÓN PATRIMONIO; SEGURIDAD SOCIAL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0803.93" table:number-columns-spanned="3" table:number-rows-spanned="2">
            <text:p>10803,93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Seguridad Social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16000</text:p>
          </table:table-cell>
          <table:covered-table-cell table:style-name="ce41"/>
          <table:table-cell table:style-name="ce47" office:value-type="float" office:value="4038666.8" table:number-columns-spanned="3" table:number-rows-spanned="1">
            <text:p>4038666,8</text:p>
          </table:table-cell>
          <table:covered-table-cell table:style-name="ce48"/>
          <table:covered-table-cell table:style-name="ce47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920">
            <text:p>920</text:p>
          </table:table-cell>
          <table:table-cell table:style-name="ce11" office:value-type="float" office:value="16100">
            <text:p>16100</text:p>
          </table:table-cell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PRESTACIONES SOCIALE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PRESTACIONES SOCIALE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46771.5" table:number-columns-spanned="3" table:number-rows-spanned="2">
            <text:p>46771,5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PRESTACIONES SOCIALES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16100</text:p>
          </table:table-cell>
          <table:covered-table-cell table:style-name="ce41"/>
          <table:table-cell table:style-name="ce31" office:value-type="float" office:value="46771.5" table:number-columns-spanned="3" table:number-rows-spanned="1">
            <text:p>46771,5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920">
            <text:p>920</text:p>
          </table:table-cell>
          <table:table-cell table:style-name="ce11" office:value-type="float" office:value="16200">
            <text:p>16200</text:p>
          </table:table-cell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Formación y perfeccionamiento del personal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FORMACIÓN Y PERFECCIONAMIENTO DEL PERSONAL.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4600" table:number-columns-spanned="3" table:number-rows-spanned="2">
            <text:p>146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Formación y perfeccionamiento del personal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16200</text:p>
          </table:table-cell>
          <table:covered-table-cell table:style-name="ce41"/>
          <table:table-cell table:style-name="ce31" office:value-type="float" office:value="14600" table:number-columns-spanned="3" table:number-rows-spanned="1">
            <text:p>146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920">
            <text:p>920</text:p>
          </table:table-cell>
          <table:table-cell table:style-name="ce11" office:value-type="float" office:value="16204">
            <text:p>16204</text:p>
          </table:table-cell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Acción soc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ADMÓN GENERAL; ACCIÓN SOC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1106" table:number-columns-spanned="3" table:number-rows-spanned="1">
            <text:p>11106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8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Acción social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16204</text:p>
          </table:table-cell>
          <table:covered-table-cell table:style-name="ce41"/>
          <table:table-cell table:style-name="ce31" office:value-type="float" office:value="11106" table:number-columns-spanned="3" table:number-rows-spanned="1">
            <text:p>11106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6" table:number-rows-repeated="1048542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23" table:style-name="ta2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40" table:default-cell-style-name="Excel_20_Built-in_20_Normal"/>
        <table:table-column table:style-name="co41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23">
            <text:p>23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920">
            <text:p>920</text:p>
          </table:table-cell>
          <table:table-cell table:style-name="ce9" office:value-type="float" office:value="16205">
            <text:p>16205</text:p>
          </table:table-cell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Seguro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SEGUROS.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0" office:value-type="float" office:value="148000" table:number-columns-spanned="3" table:number-rows-spanned="2">
            <text:p>148000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0"/>
          <table:covered-table-cell table:style-name="ce38"/>
          <table:covered-table-cell table:style-name="ce30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Seguros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16205</text:p>
          </table:table-cell>
          <table:covered-table-cell table:style-name="ce41"/>
          <table:table-cell table:style-name="ce31" office:value-type="float" office:value="148000" table:number-columns-spanned="3" table:number-rows-spanned="1">
            <text:p>148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330">
            <text:p>330</text:p>
          </table:table-cell>
          <table:table-cell table:style-name="ce11" office:value-type="float" office:value="20200">
            <text:p>20200</text:p>
          </table:table-cell>
          <table:table-cell table:style-name="ce14" office:value-type="string" table:number-columns-spanned="3" table:number-rows-spanned="1">
            <text:p>ADMINI GRAL CULTU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arrend cáno edifi y otras construcc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321" table:number-columns-spanned="1" table:number-rows-spanned="2">
            <text:p>3321</text:p>
          </table:table-cell>
          <table:table-cell table:style-name="ce11" office:value-type="float" office:value="20200" table:number-columns-spanned="1" table:number-rows-spanned="2">
            <text:p>20200</text:p>
          </table:table-cell>
          <table:table-cell table:style-name="ce14" office:value-type="string" table:number-columns-spanned="3" table:number-rows-spanned="1">
            <text:p>ADMÓN GRAL CULTURA; Arrendamiento de edificios y constr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26139.72" table:number-columns-spanned="3" table:number-rows-spanned="1">
            <text:p>26139,72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BIBLIO PÚBL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arrend cáno edifi y otras construcc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3" table:number-columns-spanned="1" table:number-rows-spanned="2">
            <text:p>933</text:p>
          </table:table-cell>
          <table:table-cell table:style-name="ce11" office:value-type="float" office:value="20200" table:number-columns-spanned="1" table:number-rows-spanned="2">
            <text:p>20200</text:p>
          </table:table-cell>
          <table:table-cell table:style-name="ce14" office:value-type="string" table:number-columns-spanned="3" table:number-rows-spanned="1">
            <text:p>BIBLIOTECAS PÚBLICAS; EDIFICIOS Y OTRAS CONSTRUC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5000" table:number-columns-spanned="3" table:number-rows-spanned="1">
            <text:p>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GESTI PATR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arrend cáno edifi y otras construcci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GESTIÓN PATRIMONIO; ARRENDAMIENTO EDIFICIOS Y OTR.CONT. 1º A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23052" table:number-columns-spanned="3" table:number-rows-spanned="2">
            <text:p>23052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arrend cáno edifi y otras construcci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0200</text:p>
          </table:table-cell>
          <table:covered-table-cell table:style-name="ce41"/>
          <table:table-cell table:style-name="ce31" office:value-type="float" office:value="54191.72" table:number-columns-spanned="3" table:number-rows-spanned="1">
            <text:p>54191,72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920">
            <text:p>920</text:p>
          </table:table-cell>
          <table:table-cell table:style-name="ce11" office:value-type="float" office:value="20500">
            <text:p>20500</text:p>
          </table:table-cell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arrenda cánones arrenda mobili ensere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ON GRAL; ARRENDAMIENTOS MOBILIARIO y ENSERE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25680" table:number-columns-spanned="3" table:number-rows-spanned="2">
            <text:p>2568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arrenda cánones arrenda mobili enseres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0500</text:p>
          </table:table-cell>
          <table:covered-table-cell table:style-name="ce41"/>
          <table:table-cell table:style-name="ce31" office:value-type="float" office:value="25680" table:number-columns-spanned="3" table:number-rows-spanned="1">
            <text:p>2568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432">
            <text:p>432</text:p>
          </table:table-cell>
          <table:table-cell table:style-name="ce11" office:value-type="float" office:value="20900">
            <text:p>20900</text:p>
          </table:table-cell>
          <table:table-cell table:style-name="ce14" office:value-type="string" table:number-columns-spanned="3" table:number-rows-spanned="1">
            <text:p>INFO Y PROMO TURÍ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arrenda y cán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91" table:number-columns-spanned="1" table:number-rows-spanned="2">
            <text:p>491</text:p>
          </table:table-cell>
          <table:table-cell table:style-name="ce11" office:value-type="float" office:value="20900" table:number-columns-spanned="1" table:number-rows-spanned="2">
            <text:p>20900</text:p>
          </table:table-cell>
          <table:table-cell table:style-name="ce14" office:value-type="string" table:number-columns-spanned="3" table:number-rows-spanned="1">
            <text:p>INFORMACIÓN Y PROMOCIÓN TURISTICA; CANONES CONCESIÓN PLAY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117000" table:number-columns-spanned="3" table:number-rows-spanned="1">
            <text:p>117000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SOCIE INFORM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arrenda y cán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SOCIEDAD INFORMACIÓN; CÁNONES SGA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8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arrenda y cánones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0900</text:p>
          </table:table-cell>
          <table:covered-table-cell table:style-name="ce41"/>
          <table:table-cell table:style-name="ce31" office:value-type="float" office:value="127000" table:number-columns-spanned="3" table:number-rows-spanned="1">
            <text:p>127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6" table:number-rows-repeated="1048542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24" table:style-name="ta2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42" table:default-cell-style-name="Excel_20_Built-in_20_Normal"/>
        <table:table-column table:style-name="co43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24">
            <text:p>24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1532">
            <text:p>1532</text:p>
          </table:table-cell>
          <table:table-cell table:style-name="ce9" office:value-type="float" office:value="21000">
            <text:p>21000</text:p>
          </table:table-cell>
          <table:table-cell table:style-name="ce13" office:value-type="string" table:number-columns-spanned="3" table:number-rows-spanned="1">
            <text:p>PAVIME VÍAS PÚBLI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repar mante conser infra bien natural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0" table:number-columns-spanned="1" table:number-rows-spanned="2">
            <text:p>160</text:p>
          </table:table-cell>
          <table:table-cell table:style-name="ce11" office:value-type="float" office:value="21000" table:number-columns-spanned="1" table:number-rows-spanned="2">
            <text:p>21000</text:p>
          </table:table-cell>
          <table:table-cell table:style-name="ce14" office:value-type="string" table:number-columns-spanned="3" table:number-rows-spanned="1">
            <text:p>VÍAS PÚBLICAS; REPARACIONES, MANT Y CONS INFRAESTRUCTURA Y B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150000" table:number-columns-spanned="3" table:number-rows-spanned="1">
            <text:p>150000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LCANTARILLADO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repar mante conser infra bien natural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1" table:number-columns-spanned="1" table:number-rows-spanned="2">
            <text:p>161</text:p>
          </table:table-cell>
          <table:table-cell table:style-name="ce11" office:value-type="float" office:value="21000" table:number-columns-spanned="1" table:number-rows-spanned="2">
            <text:p>21000</text:p>
          </table:table-cell>
          <table:table-cell table:style-name="ce14" office:value-type="string" table:number-columns-spanned="3" table:number-rows-spanned="1">
            <text:p>ALCANTARILLADO; REP.MANTENIMIENTO Y CONSERVACION INFRAEST. Y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103565.3" table:number-columns-spanned="3" table:number-rows-spanned="1">
            <text:p>103565,3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BAST DOMI AGUA POT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repar mante conser infra bien natural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5" table:number-columns-spanned="1" table:number-rows-spanned="2">
            <text:p>165</text:p>
          </table:table-cell>
          <table:table-cell table:style-name="ce11" office:value-type="float" office:value="21000" table:number-columns-spanned="1" table:number-rows-spanned="2">
            <text:p>21000</text:p>
          </table:table-cell>
          <table:table-cell table:style-name="ce14" office:value-type="string" table:number-columns-spanned="3" table:number-rows-spanned="1">
            <text:p>ABAST. DOM. AGUAS; REPARACIONES INFRAESTRUCT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32342.03" table:number-columns-spanned="3" table:number-rows-spanned="1">
            <text:p>32342,03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LUM PÚB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repar mante conser infra bien naturale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LUMBRADO PUBLICO; Rep. mant. y consrv. infraestructura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26784.61" table:number-columns-spanned="3" table:number-rows-spanned="2">
            <text:p>26784,61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repar mante conser infra bien naturale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21000</text:p>
          </table:table-cell>
          <table:covered-table-cell table:style-name="ce46"/>
          <table:table-cell table:style-name="ce31" office:value-type="float" office:value="312691.94" table:number-columns-spanned="3" table:number-rows-spanned="1">
            <text:p>312691,94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532">
            <text:p>1532</text:p>
          </table:table-cell>
          <table:table-cell table:style-name="ce11" office:value-type="float" office:value="21004">
            <text:p>21004</text:p>
          </table:table-cell>
          <table:table-cell table:style-name="ce14" office:value-type="string" table:number-columns-spanned="3" table:number-rows-spanned="1">
            <text:p>PAVIME VÍAS PÚBL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repa mant conser infr bienes naturale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VÍAS PÚBLICAS; Rep, Mant y consrv infraestr y bbs natu.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1500" table:number-columns-spanned="3" table:number-rows-spanned="2">
            <text:p>115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repa mant conser infr bienes naturales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21004</text:p>
          </table:table-cell>
          <table:covered-table-cell table:style-name="ce46"/>
          <table:table-cell table:style-name="ce31" office:value-type="float" office:value="11500" table:number-columns-spanned="3" table:number-rows-spanned="1">
            <text:p>115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320">
            <text:p>320</text:p>
          </table:table-cell>
          <table:table-cell table:style-name="ce11" office:value-type="float" office:value="21200">
            <text:p>21200</text:p>
          </table:table-cell>
          <table:table-cell table:style-name="ce14" office:value-type="string" table:number-columns-spanned="3" table:number-rows-spanned="1">
            <text:p>ADMINI GRAL EDUC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repa mante conser edif otas construcc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23" table:number-columns-spanned="1" table:number-rows-spanned="2">
            <text:p>323</text:p>
          </table:table-cell>
          <table:table-cell table:style-name="ce11" office:value-type="float" office:value="21200" table:number-columns-spanned="1" table:number-rows-spanned="2">
            <text:p>21200</text:p>
          </table:table-cell>
          <table:table-cell table:style-name="ce14" office:value-type="string" table:number-columns-spanned="3" table:number-rows-spanned="1">
            <text:p>ADMÓN GRAL EDUCACIÓN; REP.MANTENIMIENTO Y CONSERVACIÓN EDIF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20000" table:number-columns-spanned="3" table:number-rows-spanned="1">
            <text:p>2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FUNCION CENT ENSEÑANZA PREESC Y PRIM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repa mante conser edif otas construcc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42" table:number-columns-spanned="1" table:number-rows-spanned="2">
            <text:p>342</text:p>
          </table:table-cell>
          <table:table-cell table:style-name="ce11" office:value-type="float" office:value="21200" table:number-columns-spanned="1" table:number-rows-spanned="2">
            <text:p>21200</text:p>
          </table:table-cell>
          <table:table-cell table:style-name="ce14" office:value-type="string" table:number-columns-spanned="3" table:number-rows-spanned="1">
            <text:p>FUNCIONAMIENTO CTROS ENSEÑANZA PRESCOLAR Y PRIMARIA; REPARAC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INSTALA DEPO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repa mante conser edif otas construcc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STAL. DEPORTIVAS; REP.MANT. Y CONSERVACION. EDIF. CONST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6" table:number-rows-repeated="1048542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25" table:style-name="ta2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25">
            <text:p>25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491">
            <text:p>491</text:p>
          </table:table-cell>
          <table:table-cell table:style-name="ce9" office:value-type="float" office:value="21200">
            <text:p>21200</text:p>
          </table:table-cell>
          <table:table-cell table:style-name="ce13" office:value-type="string" table:number-columns-spanned="3" table:number-rows-spanned="1">
            <text:p>SOCIE INFORMA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repa mante conser edif otas construcc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21200" table:number-columns-spanned="1" table:number-rows-spanned="2">
            <text:p>21200</text:p>
          </table:table-cell>
          <table:table-cell table:style-name="ce14" office:value-type="string" table:number-columns-spanned="3" table:number-rows-spanned="1">
            <text:p>SOCIEDAD INFORMACIÓN; REPARACIONES, MANT Y CONS EDIFIC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repa mante conser edif otas construcci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REPARACIONES, MANT Y CONS EDIFICIOS Y OTRA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25000" table:number-columns-spanned="3" table:number-rows-spanned="2">
            <text:p>2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repa mante conser edif otas construcci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1200</text:p>
          </table:table-cell>
          <table:covered-table-cell table:style-name="ce41"/>
          <table:table-cell table:style-name="ce31" office:value-type="float" office:value="75000" table:number-columns-spanned="3" table:number-rows-spanned="1">
            <text:p>75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5">
            <text:p>135</text:p>
          </table:table-cell>
          <table:table-cell table:style-name="ce11" office:value-type="float" office:value="21300">
            <text:p>21300</text:p>
          </table:table-cell>
          <table:table-cell table:style-name="ce14" office:value-type="string" table:number-columns-spanned="3" table:number-rows-spanned="1">
            <text:p>PROTECCIÓN CIVI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32" table:number-columns-spanned="1" table:number-rows-spanned="2">
            <text:p>1532</text:p>
          </table:table-cell>
          <table:table-cell table:style-name="ce11" office:value-type="float" office:value="21300" table:number-columns-spanned="1" table:number-rows-spanned="2">
            <text:p>21300</text:p>
          </table:table-cell>
          <table:table-cell table:style-name="ce14" office:value-type="string" table:number-columns-spanned="3" table:number-rows-spanned="1">
            <text:p>PROTECCIÓN CIVIL; REPARACIONES MAQUINARIA, INSTAL Y UTI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4000" table:number-columns-spanned="3" table:number-rows-spanned="1">
            <text:p>4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AVIME VÍAS PÚBL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1" table:number-columns-spanned="1" table:number-rows-spanned="2">
            <text:p>161</text:p>
          </table:table-cell>
          <table:table-cell table:style-name="ce11" office:value-type="float" office:value="21300" table:number-columns-spanned="1" table:number-rows-spanned="2">
            <text:p>21300</text:p>
          </table:table-cell>
          <table:table-cell table:style-name="ce14" office:value-type="string" table:number-columns-spanned="3" table:number-rows-spanned="1">
            <text:p>VÍAS PÚBLICAS; REPARACIONES MAQUINARIA, INSTAL Y UTILLAJ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3000" table:number-columns-spanned="3" table:number-rows-spanned="1">
            <text:p>3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BAST DOMI AGUA POT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21" table:number-columns-spanned="1" table:number-rows-spanned="2">
            <text:p>1621</text:p>
          </table:table-cell>
          <table:table-cell table:style-name="ce11" office:value-type="float" office:value="21300" table:number-columns-spanned="1" table:number-rows-spanned="2">
            <text:p>21300</text:p>
          </table:table-cell>
          <table:table-cell table:style-name="ce14" office:value-type="string" table:number-columns-spanned="3" table:number-rows-spanned="1">
            <text:p>ABAST. DOM. AGUAS; REPARACIONES MAQUINARI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40000" table:number-columns-spanned="3" table:number-rows-spanned="1">
            <text:p>4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RECOG RESIDUOS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5" table:number-columns-spanned="1" table:number-rows-spanned="2">
            <text:p>165</text:p>
          </table:table-cell>
          <table:table-cell table:style-name="ce11" office:value-type="float" office:value="21300" table:number-columns-spanned="1" table:number-rows-spanned="2">
            <text:p>21300</text:p>
          </table:table-cell>
          <table:table-cell table:style-name="ce14" office:value-type="string" table:number-columns-spanned="3" table:number-rows-spanned="1">
            <text:p>RECOG RESIDUOS; repar,mant,conserv Maq, Ins tec,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147806.03" table:number-columns-spanned="3" table:number-rows-spanned="1">
            <text:p>147806,03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LUM PÚB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21300" table:number-columns-spanned="1" table:number-rows-spanned="2">
            <text:p>21300</text:p>
          </table:table-cell>
          <table:table-cell table:style-name="ce14" office:value-type="string" table:number-columns-spanned="3" table:number-rows-spanned="1">
            <text:p>ALUMBRADO PUBLICO; Rep. mant. y cons. Maq. Inst. Técn y Ut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678223.22" table:number-columns-spanned="3" table:number-rows-spanned="1">
            <text:p>678223,22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EDUC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ADMÓN GRAL EDUCACIÓN; REPARACIONES MAQUINARIA, INSTAL Y UTI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6" table:number-rows-repeated="1048544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26" table:style-name="ta2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42" table:default-cell-style-name="Excel_20_Built-in_20_Normal"/>
        <table:table-column table:style-name="co43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26">
            <text:p>26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323">
            <text:p>323</text:p>
          </table:table-cell>
          <table:table-cell table:style-name="ce9" office:value-type="float" office:value="21300">
            <text:p>21300</text:p>
          </table:table-cell>
          <table:table-cell table:style-name="ce13" office:value-type="string" table:number-columns-spanned="3" table:number-rows-spanned="1">
            <text:p>FUNCION CENT ENSEÑANZA PREESC Y PRIM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42" table:number-columns-spanned="1" table:number-rows-spanned="2">
            <text:p>342</text:p>
          </table:table-cell>
          <table:table-cell table:style-name="ce11" office:value-type="float" office:value="21300" table:number-columns-spanned="1" table:number-rows-spanned="2">
            <text:p>21300</text:p>
          </table:table-cell>
          <table:table-cell table:style-name="ce14" office:value-type="string" table:number-columns-spanned="3" table:number-rows-spanned="1">
            <text:p>FUNCIONAMIENTO CTROS ENSEÑANZA PRESCOLAR Y PRIMARIA; REPARAC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INSTALA DEPO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21300" table:number-columns-spanned="1" table:number-rows-spanned="2">
            <text:p>21300</text:p>
          </table:table-cell>
          <table:table-cell table:style-name="ce14" office:value-type="string" table:number-columns-spanned="3" table:number-rows-spanned="1">
            <text:p>INSTAL. DEPORTIVAS; REPARACIONES MAQUINARIA, INSTAL Y UT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20000" table:number-columns-spanned="3" table:number-rows-spanned="1">
            <text:p>2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REPARACIONES MAQUINARIA, INSTAL Y UTILLAJE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0" office:value-type="float" office:value="110826.78" table:number-columns-spanned="3" table:number-rows-spanned="2">
            <text:p>110826,78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0"/>
          <table:covered-table-cell table:style-name="ce38"/>
          <table:covered-table-cell table:style-name="ce30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21300</text:p>
          </table:table-cell>
          <table:covered-table-cell table:style-name="ce46"/>
          <table:table-cell table:style-name="ce47" office:value-type="float" office:value="1023856.03" table:number-columns-spanned="3" table:number-rows-spanned="1">
            <text:p>1023856,03</text:p>
          </table:table-cell>
          <table:covered-table-cell table:style-name="ce48"/>
          <table:covered-table-cell table:style-name="ce47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920">
            <text:p>920</text:p>
          </table:table-cell>
          <table:table-cell table:style-name="ce11" office:value-type="float" office:value="21400">
            <text:p>21400</text:p>
          </table:table-cell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 repar manten conser elemento transporte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Repar, mant y conserv Elem transporte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60000" table:number-columns-spanned="3" table:number-rows-spanned="2">
            <text:p>6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 repar manten conser elemento transporte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21400</text:p>
          </table:table-cell>
          <table:covered-table-cell table:style-name="ce46"/>
          <table:table-cell table:style-name="ce31" office:value-type="float" office:value="60000" table:number-columns-spanned="3" table:number-rows-spanned="1">
            <text:p>60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2">
            <text:p>132</text:p>
          </table:table-cell>
          <table:table-cell table:style-name="ce11" office:value-type="float" office:value="21600">
            <text:p>21600</text:p>
          </table:table-cell>
          <table:table-cell table:style-name="ce14" office:value-type="string" table:number-columns-spanned="3" table:number-rows-spanned="1">
            <text:p>SEG Y ORD PÚ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repar manten conser equi proce informac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21600" table:number-columns-spanned="1" table:number-rows-spanned="2">
            <text:p>21600</text:p>
          </table:table-cell>
          <table:table-cell table:style-name="ce14" office:value-type="string" table:number-columns-spanned="3" table:number-rows-spanned="1">
            <text:p>SEGURIDAD Y ORDEN PÚBLICO; gastos corr <text:s/>mant equip proc inf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8010.29" table:number-columns-spanned="3" table:number-rows-spanned="1">
            <text:p>8010,29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 repar manten conser equi proce informac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REPARACION, MANTENIMIENTO EQUIPOS INFORMACION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0" office:value-type="float" office:value="365349.79" table:number-columns-spanned="3" table:number-rows-spanned="2">
            <text:p>365349,79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0"/>
          <table:covered-table-cell table:style-name="ce38"/>
          <table:covered-table-cell table:style-name="ce30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 repar manten conser equi proce informac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21600</text:p>
          </table:table-cell>
          <table:covered-table-cell table:style-name="ce46"/>
          <table:table-cell table:style-name="ce31" office:value-type="float" office:value="373360.08" table:number-columns-spanned="3" table:number-rows-spanned="1">
            <text:p>373360,08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60">
            <text:p>160</text:p>
          </table:table-cell>
          <table:table-cell table:style-name="ce11" office:value-type="float" office:value="21900">
            <text:p>21900</text:p>
          </table:table-cell>
          <table:table-cell table:style-name="ce14" office:value-type="string" table:number-columns-spanned="3" table:number-rows-spanned="1">
            <text:p>ALCANTARILLADO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repar mante conser otro inmov mater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21900" table:number-columns-spanned="1" table:number-rows-spanned="2">
            <text:p>21900</text:p>
          </table:table-cell>
          <table:table-cell table:style-name="ce14" office:value-type="string" table:number-columns-spanned="3" table:number-rows-spanned="1">
            <text:p>ALCANTARILLADO; REP. MANT. OTRO INMV. MAT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665263.98" table:number-columns-spanned="3" table:number-rows-spanned="1">
            <text:p>665263,98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repar mante conser otro inmov mater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ADMON GRAL; REP.MANTEN. CONSERVAC. OTRO INMOV.MATERI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47918.88" table:number-columns-spanned="3" table:number-rows-spanned="1">
            <text:p>47918,88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6" table:number-rows-repeated="1048540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27" table:style-name="ta2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27">
            <text:p>27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19">
          <table:table-cell table:style-name="ce5"/>
          <table:table-cell table:style-name="ce37" table:number-columns-repeated="2"/>
          <table:table-cell table:style-name="ce51" office:value-type="string" table:number-columns-spanned="5" table:number-rows-spanned="1">
            <text:p>gast corri bien servi repar mante conser otro inmov material <text:s text:c="50"/>Total Económica 21900</text:p>
          </table:table-cell>
          <table:covered-table-cell table:number-columns-repeated="4" table:style-name="ce51"/>
          <table:table-cell table:style-name="ce54" office:value-type="float" office:value="713182.86" table:number-columns-spanned="3" table:number-rows-spanned="1">
            <text:p>713182,86</text:p>
          </table:table-cell>
          <table:covered-table-cell table:style-name="ce57"/>
          <table:covered-table-cell table:style-name="ce54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323">
            <text:p>323</text:p>
          </table:table-cell>
          <table:table-cell table:style-name="ce11" office:value-type="float" office:value="22000">
            <text:p>22000</text:p>
          </table:table-cell>
          <table:table-cell table:style-name="ce14" office:value-type="string" table:number-columns-spanned="3" table:number-rows-spanned="1">
            <text:p>FUNCION CENT ENSEÑANZA PREESC Y PRIM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arrenda y cán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22000" table:number-columns-spanned="1" table:number-rows-spanned="2">
            <text:p>22000</text:p>
          </table:table-cell>
          <table:table-cell table:style-name="ce14" office:value-type="string" table:number-columns-spanned="3" table:number-rows-spanned="1">
            <text:p>ENSEÑANZA PREESCOLAR Y PRIM; Mat. Ofic. No. Invent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2000" table:number-columns-spanned="3" table:number-rows-spanned="1">
            <text:p>2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arrenda y cán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ORDINARIO NO INVENTARIABLE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2" office:value-type="float" office:value="35000" table:number-columns-spanned="3" table:number-rows-spanned="2">
            <text:p>3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2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arrenda y cánones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2000</text:p>
          </table:table-cell>
          <table:covered-table-cell table:style-name="ce41"/>
          <table:table-cell table:style-name="ce31" office:value-type="float" office:value="37000" table:number-columns-spanned="3" table:number-rows-spanned="1">
            <text:p>37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330">
            <text:p>330</text:p>
          </table:table-cell>
          <table:table-cell table:style-name="ce11" office:value-type="float" office:value="22001">
            <text:p>22001</text:p>
          </table:table-cell>
          <table:table-cell table:style-name="ce14" office:value-type="string" table:number-columns-spanned="3" table:number-rows-spanned="1">
            <text:p>ADMINI GRAL CULTU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otros prensa revist libro pu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22001" table:number-columns-spanned="1" table:number-rows-spanned="2">
            <text:p>22001</text:p>
          </table:table-cell>
          <table:table-cell table:style-name="ce14" office:value-type="string" table:number-columns-spanned="3" table:number-rows-spanned="1">
            <text:p>ADMÓN GRAL CULTURA; PRENSA, REVISTAS, LIBROS Y OTRAS PUBLIC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5000" table:number-columns-spanned="3" table:number-rows-spanned="1">
            <text:p>1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7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2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1">
          <table:table-cell table:style-name="ce6" table:number-columns-spanned="1" table:number-rows-spanned="3"/>
          <table:table-cell table:style-name="ce10" table:number-columns-spanned="1" table:number-rows-spanned="3"/>
          <table:table-cell table:style-name="ce10" table:number-columns-spanned="1" table:number-rows-spanned="3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gast corri bien servi mate sumi otros prensa revist libro pu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PRENSA, REVISTAS, LIBROS Y OTRAS PUBLICACIONE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2" office:value-type="float" office:value="10000" table:number-columns-spanned="3" table:number-rows-spanned="2">
            <text:p>1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 sumi otros prensa revist libro pu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2001</text:p>
          </table:table-cell>
          <table:covered-table-cell table:style-name="ce41"/>
          <table:table-cell table:style-name="ce31" office:value-type="float" office:value="25000" table:number-columns-spanned="3" table:number-rows-spanned="1">
            <text:p>25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340">
            <text:p>340</text:p>
          </table:table-cell>
          <table:table-cell table:style-name="ce11" office:value-type="float" office:value="22002">
            <text:p>22002</text:p>
          </table:table-cell>
          <table:table-cell table:style-name="ce14" office:value-type="string" table:number-columns-spanned="3" table:number-rows-spanned="1">
            <text:p>ADMIN GRAL DEPO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otro material infor no inven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22002" table:number-columns-spanned="1" table:number-rows-spanned="2">
            <text:p>22002</text:p>
          </table:table-cell>
          <table:table-cell table:style-name="ce14" office:value-type="string" table:number-columns-spanned="3" table:number-rows-spanned="1">
            <text:p>ADMÓN GRAL DEPORTES; MATERIAL INFORMÁTICO NO INVENTARIABL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500" table:number-columns-spanned="3" table:number-rows-spanned="1">
            <text:p>15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7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2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1">
          <table:table-cell table:style-name="ce6" table:number-columns-spanned="1" table:number-rows-spanned="3"/>
          <table:table-cell table:style-name="ce10" table:number-columns-spanned="1" table:number-rows-spanned="3"/>
          <table:table-cell table:style-name="ce10" table:number-columns-spanned="1" table:number-rows-spanned="3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gast corri bien servi mate sumi otro material infor no inven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MATERIAL INFORMÁTICO NO INVENTARIABLE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2" office:value-type="float" office:value="5000" table:number-columns-spanned="3" table:number-rows-spanned="2">
            <text:p>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 sumi otro material infor no inven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2002</text:p>
          </table:table-cell>
          <table:covered-table-cell table:style-name="ce41"/>
          <table:table-cell table:style-name="ce55" office:value-type="float" office:value="6500" table:number-columns-spanned="3" table:number-rows-spanned="1">
            <text:p>6500</text:p>
          </table:table-cell>
          <table:covered-table-cell table:style-name="ce58"/>
          <table:covered-table-cell table:style-name="ce55"/>
          <table:table-cell table:number-columns-repeated="1013"/>
        </table:table-row>
        <table:table-row table:style-name="ro7">
          <table:table-cell table:style-name="ce6"/>
          <table:table-cell table:style-name="ce11" office:value-type="float" office:value="165">
            <text:p>165</text:p>
          </table:table-cell>
          <table:table-cell table:style-name="ce11" office:value-type="float" office:value="22100">
            <text:p>22100</text:p>
          </table:table-cell>
          <table:table-cell table:style-name="ce14" office:value-type="string" table:number-columns-spanned="3" table:number-rows-spanned="2">
            <text:p>ALUM PÚBL;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2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gast corri bien servi mater sumi otros energía eléctrica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1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ALUMBRADO PUBLICO; ENERGIA ELECTRICA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56" office:value-type="float" office:value="1827894.68" table:number-columns-spanned="3" table:number-rows-spanned="1">
            <text:p>1827894,68</text:p>
          </table:table-cell>
          <table:covered-table-cell table:style-name="ce59"/>
          <table:covered-table-cell table:style-name="ce56"/>
          <table:table-cell table:number-columns-repeated="1013"/>
        </table:table-row>
        <table:table-row table:style-name="ro18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r sumi otros energía eléctrica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2100</text:p>
          </table:table-cell>
          <table:covered-table-cell table:style-name="ce41"/>
          <table:table-cell table:style-name="ce47" office:value-type="float" office:value="1827894.68" table:number-columns-spanned="3" table:number-rows-spanned="1">
            <text:p>1827894,68</text:p>
          </table:table-cell>
          <table:covered-table-cell table:style-name="ce48"/>
          <table:covered-table-cell table:style-name="ce47"/>
          <table:table-cell table:number-columns-repeated="1013"/>
        </table:table-row>
        <table:table-row table:style-name="ro16" table:number-rows-repeated="1048538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28" table:style-name="ta2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44" table:default-cell-style-name="Excel_20_Built-in_20_Normal"/>
        <table:table-column table:style-name="co45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28">
            <text:p>28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161">
            <text:p>161</text:p>
          </table:table-cell>
          <table:table-cell table:style-name="ce9" office:value-type="float" office:value="22101">
            <text:p>22101</text:p>
          </table:table-cell>
          <table:table-cell table:style-name="ce13" office:value-type="string" table:number-columns-spanned="3" table:number-rows-spanned="1">
            <text:p>ABAST DOMI AGUA POTA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e servi material suministros y otros agua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BAST. DOM. <text:s/>AGUAS; SUMINISTRO AGUA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0" office:value-type="float" office:value="660000" table:number-columns-spanned="3" table:number-rows-spanned="2">
            <text:p>660000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0"/>
          <table:covered-table-cell table:style-name="ce38"/>
          <table:covered-table-cell table:style-name="ce30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60" office:value-type="string" table:number-columns-spanned="5" table:number-rows-spanned="1">
            <text:p>gast corri biene servi material suministros y otros agua <text:s text:c="59"/>Total Económica 22101</text:p>
          </table:table-cell>
          <table:covered-table-cell table:number-columns-repeated="4" table:style-name="ce60"/>
          <table:table-cell table:style-name="ce31" office:value-type="float" office:value="660000" table:number-columns-spanned="3" table:number-rows-spanned="1">
            <text:p>660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340">
            <text:p>340</text:p>
          </table:table-cell>
          <table:table-cell table:style-name="ce11" office:value-type="float" office:value="22103">
            <text:p>22103</text:p>
          </table:table-cell>
          <table:table-cell table:style-name="ce14" office:value-type="string" table:number-columns-spanned="3" table:number-rows-spanned="1">
            <text:p>ADMIN GRAL DEPO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mater sumi otro sumi comb y carbu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22103" table:number-columns-spanned="1" table:number-rows-spanned="2">
            <text:p>22103</text:p>
          </table:table-cell>
          <table:table-cell table:style-name="ce14" office:value-type="string" table:number-columns-spanned="3" table:number-rows-spanned="1">
            <text:p>ADMÓN GRAL DEPORTES; COMBUSTIBLES Y CARBURANTE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92382.62" table:number-columns-spanned="3" table:number-rows-spanned="1">
            <text:p>92382,62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 mater sumi otro sumi comb y carbu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COMBUSTIBLES Y CARBURANTE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0" office:value-type="float" office:value="106655.15" table:number-columns-spanned="3" table:number-rows-spanned="2">
            <text:p>106655,15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0"/>
          <table:covered-table-cell table:style-name="ce38"/>
          <table:covered-table-cell table:style-name="ce30"/>
          <table:table-cell table:number-columns-repeated="1013"/>
        </table:table-row>
        <table:table-row table:style-name="ro2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 mater sumi otro sumi comb y carbu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22103</text:p>
          </table:table-cell>
          <table:covered-table-cell table:style-name="ce46"/>
          <table:table-cell table:style-name="ce31" office:value-type="float" office:value="199037.77" table:number-columns-spanned="3" table:number-rows-spanned="1">
            <text:p>199037,77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2">
            <text:p>132</text:p>
          </table:table-cell>
          <table:table-cell table:style-name="ce11" office:value-type="float" office:value="22104">
            <text:p>22104</text:p>
          </table:table-cell>
          <table:table-cell table:style-name="ce14" office:value-type="string" table:number-columns-spanned="3" table:number-rows-spanned="1">
            <text:p>SEG Y ORD PÚ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mater sumin otros vestuari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35" table:number-columns-spanned="1" table:number-rows-spanned="2">
            <text:p>135</text:p>
          </table:table-cell>
          <table:table-cell table:style-name="ce11" office:value-type="float" office:value="22104" table:number-columns-spanned="1" table:number-rows-spanned="2">
            <text:p>22104</text:p>
          </table:table-cell>
          <table:table-cell table:style-name="ce14" office:value-type="string" table:number-columns-spanned="3" table:number-rows-spanned="1">
            <text:p>SEGURIDAD Y ORDEN PÚBLICO; VESTUARI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50000" table:number-columns-spanned="3" table:number-rows-spanned="1">
            <text:p>5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ROTECCIÓN CIVI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mater sumin otros vestuari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32" table:number-columns-spanned="1" table:number-rows-spanned="2">
            <text:p>1532</text:p>
          </table:table-cell>
          <table:table-cell table:style-name="ce11" office:value-type="float" office:value="22104" table:number-columns-spanned="1" table:number-rows-spanned="2">
            <text:p>22104</text:p>
          </table:table-cell>
          <table:table-cell table:style-name="ce14" office:value-type="string" table:number-columns-spanned="3" table:number-rows-spanned="1">
            <text:p>PROTECCIÓN CIVIL; VESTUARI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5000" table:number-columns-spanned="3" table:number-rows-spanned="1">
            <text:p>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AVIME VÍAS PÚBL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mater sumin otros vestuari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231" table:number-columns-spanned="1" table:number-rows-spanned="2">
            <text:p>231</text:p>
          </table:table-cell>
          <table:table-cell table:style-name="ce11" office:value-type="float" office:value="22104" table:number-columns-spanned="1" table:number-rows-spanned="2">
            <text:p>22104</text:p>
          </table:table-cell>
          <table:table-cell table:style-name="ce14" office:value-type="string" table:number-columns-spanned="3" table:number-rows-spanned="1">
            <text:p>VÍAS PÚBLICAS; vestuari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7000" table:number-columns-spanned="3" table:number-rows-spanned="1">
            <text:p>7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SIS SOCIAL PRIM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mater sumin otros vestuari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23" table:number-columns-spanned="1" table:number-rows-spanned="2">
            <text:p>323</text:p>
          </table:table-cell>
          <table:table-cell table:style-name="ce11" office:value-type="float" office:value="22104" table:number-columns-spanned="1" table:number-rows-spanned="2">
            <text:p>22104</text:p>
          </table:table-cell>
          <table:table-cell table:style-name="ce14" office:value-type="string" table:number-columns-spanned="3" table:number-rows-spanned="1">
            <text:p>ASIST. SOCIAL; VESTUARI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42" office:value-type="float" office:value="500" table:number-columns-spanned="3" table:number-rows-spanned="1">
            <text:p>500</text:p>
          </table:table-cell>
          <table:covered-table-cell table:style-name="ce43"/>
          <table:covered-table-cell table:style-name="ce42"/>
          <table:table-cell table:number-columns-repeated="1013"/>
        </table:table-row>
        <table:table-row table:style-name="ro7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2">
            <text:p>FUNCION CENT ENSEÑANZA PREESC Y PRIM;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1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gast corri bien serv mater sumin otros vestuari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FUNCIONAMIENTO CTROS ENSEÑANZA PRESCOLAR Y PRIMARIA; VESTUAR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500" table:number-columns-spanned="3" table:number-rows-spanned="1">
            <text:p>15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6" table:number-rows-repeated="1048541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29" table:style-name="ta2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46" table:default-cell-style-name="Excel_20_Built-in_20_Normal"/>
        <table:table-column table:style-name="co4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29">
            <text:p>29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330">
            <text:p>330</text:p>
          </table:table-cell>
          <table:table-cell table:style-name="ce9" office:value-type="float" office:value="22104">
            <text:p>22104</text:p>
          </table:table-cell>
          <table:table-cell table:style-name="ce13" office:value-type="string" table:number-columns-spanned="3" table:number-rows-spanned="1">
            <text:p>ADMINI GRAL CULTU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mater sumin otros vestuari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22104" table:number-columns-spanned="1" table:number-rows-spanned="2">
            <text:p>22104</text:p>
          </table:table-cell>
          <table:table-cell table:style-name="ce14" office:value-type="string" table:number-columns-spanned="3" table:number-rows-spanned="1">
            <text:p>ADMÓN GRAL CULTURA; VESTUARI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200" table:number-columns-spanned="3" table:number-rows-spanned="1">
            <text:p>12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 mater sumin otros vestuario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VESTUARIO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6000" table:number-columns-spanned="3" table:number-rows-spanned="2">
            <text:p>6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 mater sumin otros vestuario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22104</text:p>
          </table:table-cell>
          <table:covered-table-cell table:style-name="ce46"/>
          <table:table-cell table:style-name="ce31" office:value-type="float" office:value="71200" table:number-columns-spanned="3" table:number-rows-spanned="1">
            <text:p>712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323">
            <text:p>323</text:p>
          </table:table-cell>
          <table:table-cell table:style-name="ce11" office:value-type="float" office:value="22105">
            <text:p>22105</text:p>
          </table:table-cell>
          <table:table-cell table:style-name="ce14" office:value-type="string" table:number-columns-spanned="3" table:number-rows-spanned="1">
            <text:p>FUNCION CENT ENSEÑANZA PREESC Y PRIM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otro produc alimentic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22105" table:number-columns-spanned="1" table:number-rows-spanned="2">
            <text:p>22105</text:p>
          </table:table-cell>
          <table:table-cell table:style-name="ce14" office:value-type="string" table:number-columns-spanned="3" table:number-rows-spanned="1">
            <text:p>FUNCIONAMIENTO CTROS ENSEÑANZA PRESCOLAR Y PRIMARIA; PRODUCT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35000" table:number-columns-spanned="3" table:number-rows-spanned="1">
            <text:p>3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mate sumi otro produc alimenticio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PRODUCTOS ALIMENTICIOS.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0000" table:number-columns-spanned="3" table:number-rows-spanned="2">
            <text:p>1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 sumi otro produc alimenticios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22105</text:p>
          </table:table-cell>
          <table:covered-table-cell table:style-name="ce46"/>
          <table:table-cell table:style-name="ce31" office:value-type="float" office:value="45000" table:number-columns-spanned="3" table:number-rows-spanned="1">
            <text:p>45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61">
            <text:p>161</text:p>
          </table:table-cell>
          <table:table-cell table:style-name="ce11" office:value-type="float" office:value="22106">
            <text:p>22106</text:p>
          </table:table-cell>
          <table:table-cell table:style-name="ce14" office:value-type="string" table:number-columns-spanned="3" table:number-rows-spanned="1">
            <text:p>ABAST DOMI AGUA POT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Productos farmacéuticos y material sanitario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BAST. DOM. AGUAS; PROD FARMACÉUTICOS Y MATER.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0000" table:number-columns-spanned="3" table:number-rows-spanned="2">
            <text:p>1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Productos farmacéuticos y material sanitario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22106</text:p>
          </table:table-cell>
          <table:covered-table-cell table:style-name="ce46"/>
          <table:table-cell table:style-name="ce31" office:value-type="float" office:value="10000" table:number-columns-spanned="3" table:number-rows-spanned="1">
            <text:p>10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340">
            <text:p>340</text:p>
          </table:table-cell>
          <table:table-cell table:style-name="ce11" office:value-type="float" office:value="22107">
            <text:p>22107</text:p>
          </table:table-cell>
          <table:table-cell table:style-name="ce14" office:value-type="string" table:number-columns-spanned="3" table:number-rows-spanned="1">
            <text:p>ADMIN GRAL DEPO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mate sumi otro sumi mate deport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RAL DEPORTES; SUMINISTRO MATERIAL DEPORTIVO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3000" table:number-columns-spanned="3" table:number-rows-spanned="2">
            <text:p>3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 sumi otro sumi mate deport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22107</text:p>
          </table:table-cell>
          <table:covered-table-cell table:style-name="ce46"/>
          <table:table-cell table:style-name="ce55" office:value-type="float" office:value="3000" table:number-columns-spanned="3" table:number-rows-spanned="1">
            <text:p>3000</text:p>
          </table:table-cell>
          <table:covered-table-cell table:style-name="ce58"/>
          <table:covered-table-cell table:style-name="ce55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340">
            <text:p>340</text:p>
          </table:table-cell>
          <table:table-cell table:style-name="ce11" office:value-type="float" office:value="22108">
            <text:p>22108</text:p>
          </table:table-cell>
          <table:table-cell table:style-name="ce14" office:value-type="string" table:number-columns-spanned="3" table:number-rows-spanned="1">
            <text:p>ADMIN GRAL DEPO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otro sumi trofe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ADMÓN GRAL DEPORTES; SUMINISTRO DE TROFE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500" table:number-columns-spanned="3" table:number-rows-spanned="1">
            <text:p>15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8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 sumi otro sumi trofeos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22108</text:p>
          </table:table-cell>
          <table:covered-table-cell table:style-name="ce46"/>
          <table:table-cell table:style-name="ce55" office:value-type="float" office:value="1500" table:number-columns-spanned="3" table:number-rows-spanned="1">
            <text:p>1500</text:p>
          </table:table-cell>
          <table:covered-table-cell table:style-name="ce58"/>
          <table:covered-table-cell table:style-name="ce55"/>
          <table:table-cell table:number-columns-repeated="1013"/>
        </table:table-row>
        <table:table-row table:style-name="ro16" table:number-rows-repeated="1048540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30" table:style-name="ta3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40" table:default-cell-style-name="Excel_20_Built-in_20_Normal"/>
        <table:table-column table:style-name="co41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30">
            <text:p>30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231">
            <text:p>231</text:p>
          </table:table-cell>
          <table:table-cell table:style-name="ce9" office:value-type="float" office:value="22110">
            <text:p>22110</text:p>
          </table:table-cell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produ limpi y ase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22110" table:number-columns-spanned="1" table:number-rows-spanned="2">
            <text:p>22110</text:p>
          </table:table-cell>
          <table:table-cell table:style-name="ce14" office:value-type="string" table:number-columns-spanned="3" table:number-rows-spanned="1">
            <text:p>ASIST. SOCIAL; PRODUCTOS DE LIMPIEZA Y ASE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3000" table:number-columns-spanned="3" table:number-rows-spanned="1">
            <text:p>3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EDUC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produ limpi y ase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23" table:number-columns-spanned="1" table:number-rows-spanned="2">
            <text:p>323</text:p>
          </table:table-cell>
          <table:table-cell table:style-name="ce11" office:value-type="float" office:value="22110" table:number-columns-spanned="1" table:number-rows-spanned="2">
            <text:p>22110</text:p>
          </table:table-cell>
          <table:table-cell table:style-name="ce14" office:value-type="string" table:number-columns-spanned="3" table:number-rows-spanned="1">
            <text:p>ADMÓN GRAL EDUCACIÓN; PRODUCTOS DE LIMPIEZA Y ASE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5000" table:number-columns-spanned="3" table:number-rows-spanned="1">
            <text:p>1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FUNCION CENT ENSEÑANZA PREESC Y PRIM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produ limpi y ase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30" table:number-columns-spanned="1" table:number-rows-spanned="2">
            <text:p>330</text:p>
          </table:table-cell>
          <table:table-cell table:style-name="ce11" office:value-type="float" office:value="22110" table:number-columns-spanned="1" table:number-rows-spanned="2">
            <text:p>22110</text:p>
          </table:table-cell>
          <table:table-cell table:style-name="ce14" office:value-type="string" table:number-columns-spanned="3" table:number-rows-spanned="1">
            <text:p>FUNCIONAMIENTO CTROS ENSEÑANZA PRESCOLAR Y PRIMARIA; PTOS L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5000" table:number-columns-spanned="3" table:number-rows-spanned="1">
            <text:p>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CULTU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produ limpi y ase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22110" table:number-columns-spanned="1" table:number-rows-spanned="2">
            <text:p>22110</text:p>
          </table:table-cell>
          <table:table-cell table:style-name="ce14" office:value-type="string" table:number-columns-spanned="3" table:number-rows-spanned="1">
            <text:p>ADMÓN GRAL CULTURA; PRODUCTOS DE LIMPIEZA Y ASEO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mate sumi produ limpi y aseo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PRODUCTOS DE LIMPIEZA Y ASEO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25000" table:number-columns-spanned="3" table:number-rows-spanned="2">
            <text:p>2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 sumi produ limpi y aseo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2110</text:p>
          </table:table-cell>
          <table:covered-table-cell table:style-name="ce41"/>
          <table:table-cell table:style-name="ce31" office:value-type="float" office:value="58000" table:number-columns-spanned="3" table:number-rows-spanned="1">
            <text:p>58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340">
            <text:p>340</text:p>
          </table:table-cell>
          <table:table-cell table:style-name="ce11" office:value-type="float" office:value="22114">
            <text:p>22114</text:p>
          </table:table-cell>
          <table:table-cell table:style-name="ce14" office:value-type="string" table:number-columns-spanned="3" table:number-rows-spanned="1">
            <text:p>ADMIN GRAL DEPO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mate sumi otro sumi produc piscina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RAL DEPORTES; SUMINISTRO PRODUCTOS DE PISCINA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8000" table:number-columns-spanned="3" table:number-rows-spanned="2">
            <text:p>18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 sumi otro sumi produc piscina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2114</text:p>
          </table:table-cell>
          <table:covered-table-cell table:style-name="ce41"/>
          <table:table-cell table:style-name="ce31" office:value-type="float" office:value="18000" table:number-columns-spanned="3" table:number-rows-spanned="1">
            <text:p>18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2">
            <text:p>132</text:p>
          </table:table-cell>
          <table:table-cell table:style-name="ce11" office:value-type="float" office:value="22199">
            <text:p>22199</text:p>
          </table:table-cell>
          <table:table-cell table:style-name="ce14" office:value-type="string" table:number-columns-spanned="3" table:number-rows-spanned="1">
            <text:p>SEG Y ORD PÚ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35" table:number-columns-spanned="1" table:number-rows-spanned="2">
            <text:p>135</text:p>
          </table:table-cell>
          <table:table-cell table:style-name="ce11" office:value-type="float" office:value="22199" table:number-columns-spanned="1" table:number-rows-spanned="2">
            <text:p>22199</text:p>
          </table:table-cell>
          <table:table-cell table:style-name="ce14" office:value-type="string" table:number-columns-spanned="3" table:number-rows-spanned="1">
            <text:p>SEGURIDAD Y ORDEN PÚBLICO; OTROS SUMINISTR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ROTECCIÓN CIVI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4000" table:number-columns-spanned="3" table:number-rows-spanned="1">
            <text:p>4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6" table:number-rows-repeated="1048542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31" table:style-name="ta3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48" table:default-cell-style-name="Excel_20_Built-in_20_Normal"/>
        <table:table-column table:style-name="co4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31">
            <text:p>31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1532">
            <text:p>1532</text:p>
          </table:table-cell>
          <table:table-cell table:style-name="ce9" office:value-type="float" office:value="22199">
            <text:p>22199</text:p>
          </table:table-cell>
          <table:table-cell table:style-name="ce13" office:value-type="string" table:number-columns-spanned="3" table:number-rows-spanned="1">
            <text:p>PAVIME VÍAS PÚBLI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21" table:number-columns-spanned="1" table:number-rows-spanned="2">
            <text:p>1621</text:p>
          </table:table-cell>
          <table:table-cell table:style-name="ce11" office:value-type="float" office:value="22199" table:number-columns-spanned="1" table:number-rows-spanned="2">
            <text:p>22199</text:p>
          </table:table-cell>
          <table:table-cell table:style-name="ce14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2000" table:number-columns-spanned="3" table:number-rows-spanned="1">
            <text:p>2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RECOG RESIDUOS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71" table:number-columns-spanned="1" table:number-rows-spanned="2">
            <text:p>171</text:p>
          </table:table-cell>
          <table:table-cell table:style-name="ce11" office:value-type="float" office:value="22199" table:number-columns-spanned="1" table:number-rows-spanned="2">
            <text:p>22199</text:p>
          </table:table-cell>
          <table:table-cell table:style-name="ce14" office:value-type="string" table:number-columns-spanned="3" table:number-rows-spanned="1">
            <text:p>RECOG RESIDUOS; gast corri bien servi mater sumi otros sumin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40762.37" table:number-columns-spanned="3" table:number-rows-spanned="1">
            <text:p>40762,37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ARQ Y JARD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231" table:number-columns-spanned="1" table:number-rows-spanned="2">
            <text:p>231</text:p>
          </table:table-cell>
          <table:table-cell table:style-name="ce11" office:value-type="float" office:value="22199" table:number-columns-spanned="1" table:number-rows-spanned="2">
            <text:p>22199</text:p>
          </table:table-cell>
          <table:table-cell table:style-name="ce14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5000" table:number-columns-spanned="3" table:number-rows-spanned="1">
            <text:p>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SIS SOCIAL PRIM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23" table:number-columns-spanned="1" table:number-rows-spanned="2">
            <text:p>323</text:p>
          </table:table-cell>
          <table:table-cell table:style-name="ce11" office:value-type="float" office:value="22199" table:number-columns-spanned="1" table:number-rows-spanned="2">
            <text:p>22199</text:p>
          </table:table-cell>
          <table:table-cell table:style-name="ce14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FUNCION CENT ENSEÑANZA PREESC Y PRIM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42" table:number-columns-spanned="1" table:number-rows-spanned="2">
            <text:p>342</text:p>
          </table:table-cell>
          <table:table-cell table:style-name="ce11" office:value-type="float" office:value="22199" table:number-columns-spanned="1" table:number-rows-spanned="2">
            <text:p>22199</text:p>
          </table:table-cell>
          <table:table-cell table:style-name="ce14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INSTALA DEPO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gast corri bien servi mater sumi otros suministro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5000" table:number-columns-spanned="3" table:number-rows-spanned="2">
            <text:p>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5"/>
          <table:table-cell table:style-name="ce61" office:value-type="string" table:number-columns-spanned="2" table:number-rows-spanned="1">
            <text:p>Total Económica 22199</text:p>
          </table:table-cell>
          <table:covered-table-cell table:style-name="ce61"/>
          <table:table-cell table:style-name="ce31" office:value-type="float" office:value="86762.37" table:number-columns-spanned="3" table:number-rows-spanned="1">
            <text:p>86762,37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912">
            <text:p>912</text:p>
          </table:table-cell>
          <table:table-cell table:style-name="ce11" office:value-type="float" office:value="22200">
            <text:p>22200</text:p>
          </table:table-cell>
          <table:table-cell table:style-name="ce14" office:value-type="string" table:number-columns-spanned="3" table:number-rows-spanned="1">
            <text:p>ÓRGAN GOBIE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otro comuni servi telecomun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22200" table:number-columns-spanned="1" table:number-rows-spanned="2">
            <text:p>22200</text:p>
          </table:table-cell>
          <table:table-cell table:style-name="ce14" office:value-type="string" table:number-columns-spanned="3" table:number-rows-spanned="1">
            <text:p>ÓRGANOS GOBIERNO; SERVICIOS TELECOMUNICA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5000" table:number-columns-spanned="3" table:number-rows-spanned="1">
            <text:p>1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otro comuni servi telecomun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ADMÓN GENERAL; SERVICIOS TELECOMUNICA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74899.13" table:number-columns-spanned="3" table:number-rows-spanned="1">
            <text:p>74899,13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8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 sumi otro comuni servi telecomuni</text:p>
          </table:table-cell>
          <table:covered-table-cell table:number-columns-repeated="2" table:style-name="ce15"/>
          <table:table-cell table:style-name="ce61" office:value-type="string" table:number-columns-spanned="2" table:number-rows-spanned="1">
            <text:p>Total Económica 22200</text:p>
          </table:table-cell>
          <table:covered-table-cell table:style-name="ce61"/>
          <table:table-cell table:style-name="ce31" office:value-type="float" office:value="89899.13" table:number-columns-spanned="3" table:number-rows-spanned="1">
            <text:p>89899,13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6" table:number-rows-repeated="1048543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32" table:style-name="ta3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50" table:default-cell-style-name="Excel_20_Built-in_20_Normal"/>
        <table:table-column table:style-name="co51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32">
            <text:p>32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920">
            <text:p>920</text:p>
          </table:table-cell>
          <table:table-cell table:style-name="ce9" office:value-type="float" office:value="22201">
            <text:p>22201</text:p>
          </table:table-cell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mate sumi otro comuni postale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POSTALE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6974.39" table:number-columns-spanned="3" table:number-rows-spanned="2">
            <text:p>16974,39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 sumi otro comuni postales</text:p>
          </table:table-cell>
          <table:covered-table-cell table:number-columns-repeated="2" table:style-name="ce15"/>
          <table:table-cell table:style-name="ce61" office:value-type="string" table:number-columns-spanned="2" table:number-rows-spanned="1">
            <text:p>Total Económica 22201</text:p>
          </table:table-cell>
          <table:covered-table-cell table:style-name="ce61"/>
          <table:table-cell table:style-name="ce31" office:value-type="float" office:value="16974.39" table:number-columns-spanned="3" table:number-rows-spanned="1">
            <text:p>16974,39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920">
            <text:p>920</text:p>
          </table:table-cell>
          <table:table-cell table:style-name="ce11" office:value-type="float" office:value="22299">
            <text:p>22299</text:p>
          </table:table-cell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mate sumi otro comuni otro gast comuni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OTROS GASTOS EN COMUNICACIONE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4712.5" table:number-columns-spanned="3" table:number-rows-spanned="2">
            <text:p>14712,5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 sumi otro comuni otro gast comuni</text:p>
          </table:table-cell>
          <table:covered-table-cell table:number-columns-repeated="2" table:style-name="ce15"/>
          <table:table-cell table:style-name="ce61" office:value-type="string" table:number-columns-spanned="2" table:number-rows-spanned="1">
            <text:p>Total Económica 22299</text:p>
          </table:table-cell>
          <table:covered-table-cell table:style-name="ce61"/>
          <table:table-cell table:style-name="ce31" office:value-type="float" office:value="14712.5" table:number-columns-spanned="3" table:number-rows-spanned="1">
            <text:p>14712,5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3">
            <text:p>133</text:p>
          </table:table-cell>
          <table:table-cell table:style-name="ce11" office:value-type="float" office:value="22300">
            <text:p>22300</text:p>
          </table:table-cell>
          <table:table-cell table:style-name="ce14" office:value-type="string" table:number-columns-spanned="3" table:number-rows-spanned="1">
            <text:p>ORDEN TRÁFICO Y EST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es servi mater suminis transport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1" table:number-columns-spanned="1" table:number-rows-spanned="2">
            <text:p>161</text:p>
          </table:table-cell>
          <table:table-cell table:style-name="ce11" office:value-type="float" office:value="22300" table:number-columns-spanned="1" table:number-rows-spanned="2">
            <text:p>22300</text:p>
          </table:table-cell>
          <table:table-cell table:style-name="ce14" office:value-type="string" table:number-columns-spanned="3" table:number-rows-spanned="1">
            <text:p>ORDENACION TRAFICO Y ESTACIONAMIENTO;TRANSPORT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103570.22" table:number-columns-spanned="3" table:number-rows-spanned="1">
            <text:p>103570,22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BAST DOMI AGUA POT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es servi mater suminis transport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231" table:number-columns-spanned="1" table:number-rows-spanned="2">
            <text:p>231</text:p>
          </table:table-cell>
          <table:table-cell table:style-name="ce11" office:value-type="float" office:value="22300" table:number-columns-spanned="1" table:number-rows-spanned="2">
            <text:p>22300</text:p>
          </table:table-cell>
          <table:table-cell table:style-name="ce14" office:value-type="string" table:number-columns-spanned="3" table:number-rows-spanned="1">
            <text:p>ABAST. <text:s/>DOM. <text:s/>AGUAS; TRANSPORT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228600.36" table:number-columns-spanned="3" table:number-rows-spanned="1">
            <text:p>228600,36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SIS SOCIAL PRIM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es servi mater suminis transport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22300" table:number-columns-spanned="1" table:number-rows-spanned="2">
            <text:p>22300</text:p>
          </table:table-cell>
          <table:table-cell table:style-name="ce14" office:value-type="string" table:number-columns-spanned="3" table:number-rows-spanned="1">
            <text:p>ASIST. SOCIAL; TRANSPORT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265998.47" table:number-columns-spanned="3" table:number-rows-spanned="1">
            <text:p>265998,47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EDUC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es servi mater suminis transport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30" table:number-columns-spanned="1" table:number-rows-spanned="2">
            <text:p>330</text:p>
          </table:table-cell>
          <table:table-cell table:style-name="ce11" office:value-type="float" office:value="22300" table:number-columns-spanned="1" table:number-rows-spanned="2">
            <text:p>22300</text:p>
          </table:table-cell>
          <table:table-cell table:style-name="ce14" office:value-type="string" table:number-columns-spanned="3" table:number-rows-spanned="1">
            <text:p>ADMÓN GRAL EDUCACIÓN; TRANSPORT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6180" table:number-columns-spanned="3" table:number-rows-spanned="1">
            <text:p>618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CULTU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es servi mater suminis transport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40" table:number-columns-spanned="1" table:number-rows-spanned="2">
            <text:p>340</text:p>
          </table:table-cell>
          <table:table-cell table:style-name="ce11" office:value-type="float" office:value="22300" table:number-columns-spanned="1" table:number-rows-spanned="2">
            <text:p>22300</text:p>
          </table:table-cell>
          <table:table-cell table:style-name="ce14" office:value-type="string" table:number-columns-spanned="3" table:number-rows-spanned="1">
            <text:p>ADMON GRAL CULTURA; TRANSPORT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20000" table:number-columns-spanned="3" table:number-rows-spanned="1">
            <text:p>2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 GRAL DEPO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es servi mater suminis transport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ADMÓN GRAL DEPORTES; TRANSPORT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8000" table:number-columns-spanned="3" table:number-rows-spanned="1">
            <text:p>8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6" table:number-rows-repeated="1048542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33" table:style-name="ta3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52" table:default-cell-style-name="Excel_20_Built-in_20_Normal"/>
        <table:table-column table:style-name="co53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33">
            <text:p>33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432">
            <text:p>432</text:p>
          </table:table-cell>
          <table:table-cell table:style-name="ce9" office:value-type="float" office:value="22300">
            <text:p>22300</text:p>
          </table:table-cell>
          <table:table-cell table:style-name="ce13" office:value-type="string" table:number-columns-spanned="3" table:number-rows-spanned="1">
            <text:p>INFO Y PROMO TURÍS.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es servi mater suminis transporte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INFORMACIÓN Y PROMOCIÓN TURISTICA; TRANSPORTE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9000" table:number-columns-spanned="3" table:number-rows-spanned="2">
            <text:p>9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es servi mater suminis transporte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2300</text:p>
          </table:table-cell>
          <table:covered-table-cell table:style-name="ce41"/>
          <table:table-cell table:style-name="ce31" office:value-type="float" office:value="641349.05" table:number-columns-spanned="3" table:number-rows-spanned="1">
            <text:p>641349,05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5">
            <text:p>135</text:p>
          </table:table-cell>
          <table:table-cell table:style-name="ce11" office:value-type="float" office:value="22400">
            <text:p>22400</text:p>
          </table:table-cell>
          <table:table-cell table:style-name="ce14" office:value-type="string" table:number-columns-spanned="3" table:number-rows-spanned="1">
            <text:p>PROTECCIÓN CIVI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mater sumin otros primas segur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40" table:number-columns-spanned="1" table:number-rows-spanned="2">
            <text:p>340</text:p>
          </table:table-cell>
          <table:table-cell table:style-name="ce11" office:value-type="float" office:value="22400" table:number-columns-spanned="1" table:number-rows-spanned="2">
            <text:p>22400</text:p>
          </table:table-cell>
          <table:table-cell table:style-name="ce14" office:value-type="string" table:number-columns-spanned="3" table:number-rows-spanned="1">
            <text:p>PROTECCIÓN CIVIL; PRIMAS SEGUR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42" office:value-type="float" office:value="200" table:number-columns-spanned="3" table:number-rows-spanned="1">
            <text:p>200</text:p>
          </table:table-cell>
          <table:covered-table-cell table:style-name="ce43"/>
          <table:covered-table-cell table:style-name="ce4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 GRAL DEPO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mater sumin otros primas segur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22400" table:number-columns-spanned="1" table:number-rows-spanned="2">
            <text:p>22400</text:p>
          </table:table-cell>
          <table:table-cell table:style-name="ce14" office:value-type="string" table:number-columns-spanned="3" table:number-rows-spanned="1">
            <text:p>ADMÓN GRAL DEPORTES; Prima de Segur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 mater sumin otros primas seguro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PRIMAS SEGURO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0" office:value-type="float" office:value="225175" table:number-columns-spanned="3" table:number-rows-spanned="2">
            <text:p>225175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0"/>
          <table:covered-table-cell table:style-name="ce38"/>
          <table:covered-table-cell table:style-name="ce30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 mater sumin otros primas seguros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2400</text:p>
          </table:table-cell>
          <table:covered-table-cell table:style-name="ce41"/>
          <table:table-cell table:style-name="ce31" office:value-type="float" office:value="235375" table:number-columns-spanned="3" table:number-rows-spanned="1">
            <text:p>235375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920">
            <text:p>920</text:p>
          </table:table-cell>
          <table:table-cell table:style-name="ce11" office:value-type="float" office:value="22500">
            <text:p>22500</text:p>
          </table:table-cell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 mater sumin otros tributos estatale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TRIBUTOS ESTATALE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3000" table:number-columns-spanned="3" table:number-rows-spanned="2">
            <text:p>13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 mater sumin otros tributos estatales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2500</text:p>
          </table:table-cell>
          <table:covered-table-cell table:style-name="ce41"/>
          <table:table-cell table:style-name="ce31" office:value-type="float" office:value="13000" table:number-columns-spanned="3" table:number-rows-spanned="1">
            <text:p>13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621">
            <text:p>1621</text:p>
          </table:table-cell>
          <table:table-cell table:style-name="ce11" office:value-type="float" office:value="22502">
            <text:p>22502</text:p>
          </table:table-cell>
          <table:table-cell table:style-name="ce14" office:value-type="string" table:number-columns-spanned="3" table:number-rows-spanned="1">
            <text:p>RECOG RESIDUOS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materi sumi otros tributos enti local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RECOG RESIDUOS; tributos de las EELL</text:p>
          </table:table-cell>
          <table:covered-table-cell table:number-columns-repeated="2" table:style-name="ce14"/>
          <table:covered-table-cell table:number-columns-repeated="2" table:style-name="ce6"/>
          <table:table-cell table:style-name="ce56" office:value-type="float" office:value="1550000" table:number-columns-spanned="3" table:number-rows-spanned="2">
            <text:p>1550000</text:p>
          </table:table-cell>
          <table:covered-table-cell table:style-name="ce59"/>
          <table:covered-table-cell table:style-name="ce56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56"/>
          <table:covered-table-cell table:style-name="ce59"/>
          <table:covered-table-cell table:style-name="ce56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ri sumi otros tributos enti local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2502</text:p>
          </table:table-cell>
          <table:covered-table-cell table:style-name="ce41"/>
          <table:table-cell table:style-name="ce47" office:value-type="float" office:value="1550000" table:number-columns-spanned="3" table:number-rows-spanned="1">
            <text:p>1550000</text:p>
          </table:table-cell>
          <table:covered-table-cell table:style-name="ce48"/>
          <table:covered-table-cell table:style-name="ce47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432">
            <text:p>432</text:p>
          </table:table-cell>
          <table:table-cell table:style-name="ce11" office:value-type="float" office:value="22601">
            <text:p>22601</text:p>
          </table:table-cell>
          <table:table-cell table:style-name="ce14" office:value-type="string" table:number-columns-spanned="3" table:number-rows-spanned="1">
            <text:p>INFO Y PROMO TURÍ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otros gast diver proto repr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FORMACIÓN Y PROMOCIÓN TURISTICA; ATENCIONES PROTOCOLARI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3000" table:number-columns-spanned="3" table:number-rows-spanned="1">
            <text:p>3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6" table:number-rows-repeated="1048541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34" table:style-name="ta3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54" table:default-cell-style-name="Excel_20_Built-in_20_Normal"/>
        <table:table-column table:style-name="co55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34">
            <text:p>34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912">
            <text:p>912</text:p>
          </table:table-cell>
          <table:table-cell table:style-name="ce9" office:value-type="float" office:value="22601">
            <text:p>22601</text:p>
          </table:table-cell>
          <table:table-cell table:style-name="ce13" office:value-type="string" table:number-columns-spanned="3" table:number-rows-spanned="1">
            <text:p>ÓRGAN GOBIER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mate sumi otros gast diver proto repre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ÓRGANOS GOBIERNO; ATENCIONES PROTOCOLARIAS Y REPRESENTATIVA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3000" table:number-columns-spanned="3" table:number-rows-spanned="2">
            <text:p>3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 sumi otros gast diver proto repre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22601</text:p>
          </table:table-cell>
          <table:covered-table-cell table:style-name="ce46"/>
          <table:table-cell table:style-name="ce55" office:value-type="float" office:value="6000" table:number-columns-spanned="3" table:number-rows-spanned="1">
            <text:p>6000</text:p>
          </table:table-cell>
          <table:covered-table-cell table:style-name="ce58"/>
          <table:covered-table-cell table:style-name="ce55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340">
            <text:p>340</text:p>
          </table:table-cell>
          <table:table-cell table:style-name="ce11" office:value-type="float" office:value="22602">
            <text:p>22602</text:p>
          </table:table-cell>
          <table:table-cell table:style-name="ce14" office:value-type="string" table:number-columns-spanned="3" table:number-rows-spanned="1">
            <text:p>ADMIN GRAL DEPO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otros gast dive publi propag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30" table:number-columns-spanned="1" table:number-rows-spanned="2">
            <text:p>430</text:p>
          </table:table-cell>
          <table:table-cell table:style-name="ce11" office:value-type="float" office:value="22602" table:number-columns-spanned="1" table:number-rows-spanned="2">
            <text:p>22602</text:p>
          </table:table-cell>
          <table:table-cell table:style-name="ce14" office:value-type="string" table:number-columns-spanned="3" table:number-rows-spanned="1">
            <text:p>ADMÓN GRAL DEPORTES; Gastos diversos publicidad y propaganda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00" table:number-columns-spanned="3" table:number-rows-spanned="1">
            <text:p>1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ÓN GRAL COMER, TURIS Y PYMES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otros gast dive publi propag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32" table:number-columns-spanned="1" table:number-rows-spanned="2">
            <text:p>432</text:p>
          </table:table-cell>
          <table:table-cell table:style-name="ce11" office:value-type="float" office:value="22602" table:number-columns-spanned="1" table:number-rows-spanned="2">
            <text:p>22602</text:p>
          </table:table-cell>
          <table:table-cell table:style-name="ce14" office:value-type="string" table:number-columns-spanned="3" table:number-rows-spanned="1">
            <text:p>ADMÓN GRAL COMERCIO, TURISMO; PUBLICIDAD Y PROPAGANDA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5000" table:number-columns-spanned="3" table:number-rows-spanned="1">
            <text:p>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INFO Y PROMO TURÍ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otros gast dive publi propag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12" table:number-columns-spanned="1" table:number-rows-spanned="2">
            <text:p>912</text:p>
          </table:table-cell>
          <table:table-cell table:style-name="ce11" office:value-type="float" office:value="22602" table:number-columns-spanned="1" table:number-rows-spanned="2">
            <text:p>22602</text:p>
          </table:table-cell>
          <table:table-cell table:style-name="ce14" office:value-type="string" table:number-columns-spanned="3" table:number-rows-spanned="1">
            <text:p>INFORMACIÓN Y PROMOCIÓN TURISTICA; PUBLICIDAD Y PROPAGANDA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ÓRGAN GOBIE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mate sumi otros gast dive publi propag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ÓRGANOS GOBIERNO; PUBLICIDAD Y PROPAGANDA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20000" table:number-columns-spanned="3" table:number-rows-spanned="2">
            <text:p>2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 sumi otros gast dive publi propag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22602</text:p>
          </table:table-cell>
          <table:covered-table-cell table:style-name="ce46"/>
          <table:table-cell table:style-name="ce31" office:value-type="float" office:value="36000" table:number-columns-spanned="3" table:number-rows-spanned="1">
            <text:p>36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920">
            <text:p>920</text:p>
          </table:table-cell>
          <table:table-cell table:style-name="ce11" office:value-type="float" office:value="22603">
            <text:p>22603</text:p>
          </table:table-cell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mate sumi otros gast diver diarios ofi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PUBLICACIÓN EN DIARIOS OFICIALE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5000" table:number-columns-spanned="3" table:number-rows-spanned="2">
            <text:p>1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 sumi otros gast diver diarios ofi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22603</text:p>
          </table:table-cell>
          <table:covered-table-cell table:style-name="ce46"/>
          <table:table-cell table:style-name="ce31" office:value-type="float" office:value="15000" table:number-columns-spanned="3" table:number-rows-spanned="1">
            <text:p>15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912">
            <text:p>912</text:p>
          </table:table-cell>
          <table:table-cell table:style-name="ce11" office:value-type="float" office:value="22604">
            <text:p>22604</text:p>
          </table:table-cell>
          <table:table-cell table:style-name="ce14" office:value-type="string" table:number-columns-spanned="3" table:number-rows-spanned="1">
            <text:p>ÓRGAN GOBIE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otros gast dive jurídi cont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22604" table:number-columns-spanned="1" table:number-rows-spanned="2">
            <text:p>22604</text:p>
          </table:table-cell>
          <table:table-cell table:style-name="ce14" office:value-type="string" table:number-columns-spanned="3" table:number-rows-spanned="1">
            <text:p>ÓRGANOS GOBIERNO; JURÍDICOS, CONTENCIOS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20000" table:number-columns-spanned="3" table:number-rows-spanned="1">
            <text:p>2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otros gast dive jurídi cont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ADMÓN GENERAL; JURÍDICOS, CONTENCIOS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36380" table:number-columns-spanned="3" table:number-rows-spanned="1">
            <text:p>3638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6" table:number-rows-repeated="1048540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35" table:style-name="ta3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52" table:default-cell-style-name="Excel_20_Built-in_20_Normal"/>
        <table:table-column table:style-name="co53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35">
            <text:p>35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19">
          <table:table-cell table:style-name="ce5"/>
          <table:table-cell table:style-name="ce37" table:number-columns-repeated="2"/>
          <table:table-cell table:style-name="ce51" office:value-type="string" table:number-columns-spanned="5" table:number-rows-spanned="1">
            <text:p>gast corri bien servi mate sumi otros gast dive jurídi conte <text:s text:c="53"/>Total Económica 22604</text:p>
          </table:table-cell>
          <table:covered-table-cell table:number-columns-repeated="4" table:style-name="ce51"/>
          <table:table-cell table:style-name="ce52" office:value-type="float" office:value="56380" table:number-columns-spanned="3" table:number-rows-spanned="1">
            <text:p>56380</text:p>
          </table:table-cell>
          <table:covered-table-cell table:style-name="ce53"/>
          <table:covered-table-cell table:style-name="ce52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432">
            <text:p>432</text:p>
          </table:table-cell>
          <table:table-cell table:style-name="ce11" office:value-type="float" office:value="22606">
            <text:p>22606</text:p>
          </table:table-cell>
          <table:table-cell table:style-name="ce14" office:value-type="string" table:number-columns-spanned="3" table:number-rows-spanned="1">
            <text:p>INFO Y PROMO TURÍ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mate sumi otros gast dive reun confer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INFORMACIÓN Y PROMOCIÓN TURISTICA; REUNIONES, CONFERENCIAS Y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2" office:value-type="float" office:value="10000" table:number-columns-spanned="3" table:number-rows-spanned="2">
            <text:p>1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2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 sumi otros gast dive reun confere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2606</text:p>
          </table:table-cell>
          <table:covered-table-cell table:style-name="ce41"/>
          <table:table-cell table:style-name="ce31" office:value-type="float" office:value="10000" table:number-columns-spanned="3" table:number-rows-spanned="1">
            <text:p>10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7">
          <table:table-cell table:style-name="ce6"/>
          <table:table-cell table:style-name="ce11" office:value-type="float" office:value="432">
            <text:p>432</text:p>
          </table:table-cell>
          <table:table-cell table:style-name="ce11" office:value-type="float" office:value="22607">
            <text:p>22607</text:p>
          </table:table-cell>
          <table:table-cell table:style-name="ce14" office:value-type="string" table:number-columns-spanned="3" table:number-rows-spanned="2">
            <text:p>INFO Y PROMO TURÍS.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2">
          <table:table-cell table:style-name="ce6" table:number-columns-spanned="1" table:number-rows-spanned="3"/>
          <table:table-cell table:style-name="ce10" table:number-columns-spanned="1" table:number-rows-spanned="3"/>
          <table:table-cell table:style-name="ce10" table:number-columns-spanned="1" table:number-rows-spanned="3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gast corri bien servi mate sumi otros gast dive oposi prueba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VIAJE Y ALOJAMIENTO ECOTUR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2" office:value-type="float" office:value="6000" table:number-columns-spanned="3" table:number-rows-spanned="2">
            <text:p>6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 sumi otros gast dive oposi prueba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2607</text:p>
          </table:table-cell>
          <table:covered-table-cell table:style-name="ce41"/>
          <table:table-cell table:style-name="ce55" office:value-type="float" office:value="6000" table:number-columns-spanned="3" table:number-rows-spanned="1">
            <text:p>6000</text:p>
          </table:table-cell>
          <table:covered-table-cell table:style-name="ce58"/>
          <table:covered-table-cell table:style-name="ce55"/>
          <table:table-cell table:number-columns-repeated="1013"/>
        </table:table-row>
        <table:table-row table:style-name="ro7">
          <table:table-cell table:style-name="ce6"/>
          <table:table-cell table:style-name="ce11" office:value-type="float" office:value="340">
            <text:p>340</text:p>
          </table:table-cell>
          <table:table-cell table:style-name="ce11" office:value-type="float" office:value="22608">
            <text:p>22608</text:p>
          </table:table-cell>
          <table:table-cell table:style-name="ce14" office:value-type="string" table:number-columns-spanned="3" table:number-rows-spanned="2">
            <text:p>ADMIN GRAL DEPOR;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2">
          <table:table-cell table:style-name="ce6" table:number-columns-spanned="1" table:number-rows-spanned="3"/>
          <table:table-cell table:style-name="ce10" table:number-columns-spanned="1" table:number-rows-spanned="3"/>
          <table:table-cell table:style-name="ce10" table:number-columns-spanned="1" table:number-rows-spanned="3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GASTOS V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RAL DEPORTES; GASTOS VARIOS EVENTOS DEPORTIVO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2" office:value-type="float" office:value="37888.12" table:number-columns-spanned="3" table:number-rows-spanned="2">
            <text:p>37888,12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OS VARIOS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2608</text:p>
          </table:table-cell>
          <table:covered-table-cell table:style-name="ce41"/>
          <table:table-cell table:style-name="ce31" office:value-type="float" office:value="37888.12" table:number-columns-spanned="3" table:number-rows-spanned="1">
            <text:p>37888,12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334">
            <text:p>334</text:p>
          </table:table-cell>
          <table:table-cell table:style-name="ce11" office:value-type="float" office:value="22609">
            <text:p>22609</text:p>
          </table:table-cell>
          <table:table-cell table:style-name="ce14" office:value-type="string" table:number-columns-spanned="3" table:number-rows-spanned="1">
            <text:p>PROMO CULTU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otro gast dive act cult dep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38" table:number-columns-spanned="1" table:number-rows-spanned="2">
            <text:p>338</text:p>
          </table:table-cell>
          <table:table-cell table:style-name="ce11" office:value-type="float" office:value="22609" table:number-columns-spanned="1" table:number-rows-spanned="2">
            <text:p>22609</text:p>
          </table:table-cell>
          <table:table-cell table:style-name="ce14" office:value-type="string" table:number-columns-spanned="3" table:number-rows-spanned="1">
            <text:p>Actividades culturales y deportiv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292000" table:number-columns-spanned="3" table:number-rows-spanned="1">
            <text:p>292000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7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2">
            <text:p>FIEST POPU Y FEJOS;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1">
          <table:table-cell table:style-name="ce6" table:number-columns-spanned="1" table:number-rows-spanned="3"/>
          <table:table-cell table:style-name="ce10" table:number-columns-spanned="1" table:number-rows-spanned="3"/>
          <table:table-cell table:style-name="ce10" table:number-columns-spanned="1" table:number-rows-spanned="3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gast corri bien servi mate sumi otro gast dive act cult dep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FIESTAS POPULARES Y FESTEJOS; FIESTAS MUNICIPIO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0" office:value-type="float" office:value="306000" table:number-columns-spanned="3" table:number-rows-spanned="2">
            <text:p>306000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0"/>
          <table:covered-table-cell table:style-name="ce38"/>
          <table:covered-table-cell table:style-name="ce30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 sumi otro gast dive act cult depo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2609</text:p>
          </table:table-cell>
          <table:covered-table-cell table:style-name="ce41"/>
          <table:table-cell table:style-name="ce31" office:value-type="float" office:value="598000" table:number-columns-spanned="3" table:number-rows-spanned="1">
            <text:p>598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7">
          <table:table-cell table:style-name="ce6"/>
          <table:table-cell table:style-name="ce11" office:value-type="float" office:value="912">
            <text:p>912</text:p>
          </table:table-cell>
          <table:table-cell table:style-name="ce11" office:value-type="float" office:value="22615">
            <text:p>22615</text:p>
          </table:table-cell>
          <table:table-cell table:style-name="ce14" office:value-type="string" table:number-columns-spanned="3" table:number-rows-spanned="2">
            <text:p>ÓRGAN GOBIER;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2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GASTOS VAR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1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ÓRGANOS GOBIERNO; GASTOS COMIDA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00" table:number-columns-spanned="3" table:number-rows-spanned="1">
            <text:p>1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8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OS VARIOS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2615</text:p>
          </table:table-cell>
          <table:covered-table-cell table:style-name="ce41"/>
          <table:table-cell table:style-name="ce55" office:value-type="float" office:value="1000" table:number-columns-spanned="3" table:number-rows-spanned="1">
            <text:p>1000</text:p>
          </table:table-cell>
          <table:covered-table-cell table:style-name="ce58"/>
          <table:covered-table-cell table:style-name="ce55"/>
          <table:table-cell table:number-columns-repeated="1013"/>
        </table:table-row>
        <table:table-row table:style-name="ro16" table:number-rows-repeated="1048538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36" table:style-name="ta3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5"/>
        </table:table-row>
        <table:table-row table:style-name="ro2">
          <table:covered-table-cell table:number-columns-repeated="5" table:style-name="ce2"/>
          <table: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36">
            <text:p>36</text:p>
          </table:table-cell>
          <table:table-cell table:number-columns-repeated="1015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5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5" office:value-type="float" office:value="2023">
            <text:p>2023</text:p>
          </table:table-cell>
          <table:table-cell table:number-columns-repeated="1015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8" office:value-type="string" table:number-columns-spanned="4" table:number-rows-spanned="1">
            <text:p>Descripción</text:p>
          </table:table-cell>
          <table:covered-table-cell table:number-columns-repeated="3" table:style-name="ce8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4"/>
        </table:table-row>
        <table:table-row table:style-name="ro6">
          <table:table-cell table:style-name="ce5"/>
          <table:table-cell table:style-name="ce9" office:value-type="float" office:value="132">
            <text:p>132</text:p>
          </table:table-cell>
          <table:table-cell table:style-name="ce9" office:value-type="float" office:value="22699">
            <text:p>22699</text:p>
          </table:table-cell>
          <table:table-cell table:style-name="ce44" office:value-type="string" table:number-columns-spanned="4" table:number-rows-spanned="1">
            <text:p>SEG Y ORD PÚB;</text:p>
          </table:table-cell>
          <table:covered-table-cell table:number-columns-repeated="3" table:style-name="ce44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35" table:number-columns-spanned="1" table:number-rows-spanned="2">
            <text:p>135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45" office:value-type="string" table:number-columns-spanned="4" table:number-rows-spanned="1">
            <text:p>SEGURIDAD Y ORDEN PÚBLICO; OTROS GASTOS DIVERSOS</text:p>
          </table:table-cell>
          <table:covered-table-cell table:number-columns-repeated="3" table:style-name="ce45"/>
          <table:table-cell table:style-name="ce32" office:value-type="float" office:value="11989.71" table:number-columns-spanned="3" table:number-rows-spanned="1">
            <text:p>11989,71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PROTECCIÓN CIVIL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51" table:number-columns-spanned="1" table:number-rows-spanned="2">
            <text:p>151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45" office:value-type="string" table:number-columns-spanned="4" table:number-rows-spanned="1">
            <text:p>PROTECCIÓN CIVIL; OTROS GASTOS DIVERSOS</text:p>
          </table:table-cell>
          <table:covered-table-cell table:number-columns-repeated="3" table:style-name="ce45"/>
          <table:table-cell table:style-name="ce32" office:value-type="float" office:value="5000" table:number-columns-spanned="3" table:number-rows-spanned="1">
            <text:p>5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URBAN: PLANE, GEST, EJECU Y DISCI URB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532" table:number-columns-spanned="1" table:number-rows-spanned="2">
            <text:p>1532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45" office:value-type="string" table:number-columns-spanned="4" table:number-rows-spanned="1">
            <text:p>URBANISMO; OTROS GASTOS DIVERSOS</text:p>
          </table:table-cell>
          <table:covered-table-cell table:number-columns-repeated="3" table:style-name="ce45"/>
          <table:table-cell table:style-name="ce32" office:value-type="float" office:value="5000" table:number-columns-spanned="3" table:number-rows-spanned="1">
            <text:p>5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PAVIME VÍAS PÚBLI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64" table:number-columns-spanned="1" table:number-rows-spanned="2">
            <text:p>164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45" office:value-type="string" table:number-columns-spanned="4" table:number-rows-spanned="1">
            <text:p>VÍAS PÚBLICAS; OTROS GASTOS DIVERSOS</text:p>
          </table:table-cell>
          <table:covered-table-cell table:number-columns-repeated="3" table:style-name="ce45"/>
          <table:table-cell table:style-name="ce32" office:value-type="float" office:value="5000" table:number-columns-spanned="3" table:number-rows-spanned="1">
            <text:p>5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CEMEN Y SERVI FUNER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70" table:number-columns-spanned="1" table:number-rows-spanned="2">
            <text:p>170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45" office:value-type="string" table:number-columns-spanned="4" table:number-rows-spanned="1">
            <text:p>CEMENTERIO Y SERV FUNERARIOS; OTROS GASTOS DIVERSOS</text:p>
          </table:table-cell>
          <table:covered-table-cell table:number-columns-repeated="3" table:style-name="ce45"/>
          <table:table-cell table:style-name="ce32" office:value-type="float" office:value="6000" table:number-columns-spanned="3" table:number-rows-spanned="1">
            <text:p>6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 GRAL MED AMBI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71" table:number-columns-spanned="1" table:number-rows-spanned="2">
            <text:p>171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45" office:value-type="string" table:number-columns-spanned="4" table:number-rows-spanned="1">
            <text:p>ADMON GRAL MEDIO AMBIENTE; OTROS GASTOS DIVERSOS</text:p>
          </table:table-cell>
          <table:covered-table-cell table:number-columns-repeated="3" table:style-name="ce45"/>
          <table:table-cell table:style-name="ce32" office:value-type="float" office:value="5000" table:number-columns-spanned="3" table:number-rows-spanned="1">
            <text:p>5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PARQ Y JARD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231" table:number-columns-spanned="1" table:number-rows-spanned="2">
            <text:p>231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45" office:value-type="string" table:number-columns-spanned="4" table:number-rows-spanned="1">
            <text:p>PARQUES Y JARDINES; <text:s/>OTROS GASTOS DIVERSOS</text:p>
          </table:table-cell>
          <table:covered-table-cell table:number-columns-repeated="3" table:style-name="ce45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SIS SOCIAL PRIM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241" table:number-columns-spanned="1" table:number-rows-spanned="2">
            <text:p>241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45" office:value-type="string" table:number-columns-spanned="4" table:number-rows-spanned="1">
            <text:p>ASIST. SOCIAL; OTROS GASTOS DIVERSOS</text:p>
          </table:table-cell>
          <table:covered-table-cell table:number-columns-repeated="3" table:style-name="ce45"/>
          <table:table-cell table:style-name="ce32" office:value-type="float" office:value="46000" table:number-columns-spanned="3" table:number-rows-spanned="1">
            <text:p>46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FOMEN EMPLEO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7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5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FOMENTO EMPLEO; OTROS GASTOS DIVERSOS</text:p>
          </table:table-cell>
          <table:covered-table-cell table:number-columns-repeated="3" table:style-name="ce45"/>
          <table:table-cell table:style-name="ce30" office:value-type="float" office:value="291692.75" table:number-columns-spanned="3" table:number-rows-spanned="1">
            <text:p>291692,75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6" table:number-rows-repeated="1048543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37" table:style-name="ta3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5"/>
        </table:table-row>
        <table:table-row table:style-name="ro2">
          <table:covered-table-cell table:number-columns-repeated="5" table:style-name="ce2"/>
          <table: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37">
            <text:p>37</text:p>
          </table:table-cell>
          <table:table-cell table:number-columns-repeated="1015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5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5" office:value-type="float" office:value="2023">
            <text:p>2023</text:p>
          </table:table-cell>
          <table:table-cell table:number-columns-repeated="1015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8" office:value-type="string" table:number-columns-spanned="4" table:number-rows-spanned="1">
            <text:p>Descripción</text:p>
          </table:table-cell>
          <table:covered-table-cell table:number-columns-repeated="3" table:style-name="ce8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4"/>
        </table:table-row>
        <table:table-row table:style-name="ro6">
          <table:table-cell table:style-name="ce5"/>
          <table:table-cell table:style-name="ce9" office:value-type="float" office:value="311">
            <text:p>311</text:p>
          </table:table-cell>
          <table:table-cell table:style-name="ce9" office:value-type="float" office:value="22699">
            <text:p>22699</text:p>
          </table:table-cell>
          <table:table-cell table:style-name="ce44" office:value-type="string" table:number-columns-spanned="4" table:number-rows-spanned="1">
            <text:p>PROTE SALUBRI PÚBLI;</text:p>
          </table:table-cell>
          <table:covered-table-cell table:number-columns-repeated="3" table:style-name="ce44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45" office:value-type="string" table:number-columns-spanned="4" table:number-rows-spanned="1">
            <text:p>PROTECCIÓN SALUD PÚBLICA; OTROS GASTOS DIVERSOS</text:p>
          </table:table-cell>
          <table:covered-table-cell table:number-columns-repeated="3" table:style-name="ce45"/>
          <table:table-cell table:style-name="ce32" office:value-type="float" office:value="5000" table:number-columns-spanned="3" table:number-rows-spanned="1">
            <text:p>5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EDUC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23" table:number-columns-spanned="1" table:number-rows-spanned="2">
            <text:p>323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45" office:value-type="string" table:number-columns-spanned="4" table:number-rows-spanned="1">
            <text:p>ADMÓN GRAL EDUCACIÓN; OTROS GASTOS DIVERSOS</text:p>
          </table:table-cell>
          <table:covered-table-cell table:number-columns-repeated="3" table:style-name="ce45"/>
          <table:table-cell table:style-name="ce32" office:value-type="float" office:value="20000" table:number-columns-spanned="3" table:number-rows-spanned="1">
            <text:p>20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FUNCION CENT ENSEÑANZA PREESC Y PRIM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30" table:number-columns-spanned="1" table:number-rows-spanned="2">
            <text:p>330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45" office:value-type="string" table:number-columns-spanned="4" table:number-rows-spanned="1">
            <text:p>FUNCIONAMIENTO CTROS ENSEÑANZA PRESCOLAR Y PRIMARIA; OTROS G</text:p>
          </table:table-cell>
          <table:covered-table-cell table:number-columns-repeated="3" table:style-name="ce45"/>
          <table:table-cell table:style-name="ce32" office:value-type="float" office:value="16500" table:number-columns-spanned="3" table:number-rows-spanned="1">
            <text:p>165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CULTU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40" table:number-columns-spanned="1" table:number-rows-spanned="2">
            <text:p>340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45" office:value-type="string" table:number-columns-spanned="4" table:number-rows-spanned="1">
            <text:p>ADMÓN GRAL CULTURA; OTROS GASTOS DIVERSOS JUVENTUD</text:p>
          </table:table-cell>
          <table:covered-table-cell table:number-columns-repeated="3" table:style-name="ce45"/>
          <table:table-cell table:style-name="ce32" office:value-type="float" office:value="61000" table:number-columns-spanned="3" table:number-rows-spanned="1">
            <text:p>61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 GRAL DEPOR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410" table:number-columns-spanned="1" table:number-rows-spanned="2">
            <text:p>410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45" office:value-type="string" table:number-columns-spanned="4" table:number-rows-spanned="1">
            <text:p>ADMÓN GRAL DEPORTES;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AGRICU, GANA Y PESC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430" table:number-columns-spanned="1" table:number-rows-spanned="2">
            <text:p>430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45" office:value-type="string" table:number-columns-spanned="4" table:number-rows-spanned="1">
            <text:p>ADMÓN GRAL AGRICULTURA, GANADERÍA Y PESCA; OTROS GASTOS DIVE</text:p>
          </table:table-cell>
          <table:covered-table-cell table:number-columns-repeated="3" table:style-name="ce45"/>
          <table:table-cell table:style-name="ce32" office:value-type="float" office:value="65000" table:number-columns-spanned="3" table:number-rows-spanned="1">
            <text:p>65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ÓN GRAL COMER, TURIS Y PYMES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432" table:number-columns-spanned="1" table:number-rows-spanned="2">
            <text:p>432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45" office:value-type="string" table:number-columns-spanned="4" table:number-rows-spanned="1">
            <text:p>ADMÓN GRAL COMERCIO, TURISMO; OTROS GASTOS DIVERSOS</text:p>
          </table:table-cell>
          <table:covered-table-cell table:number-columns-repeated="3" table:style-name="ce45"/>
          <table:table-cell table:style-name="ce32" office:value-type="float" office:value="3000" table:number-columns-spanned="3" table:number-rows-spanned="1">
            <text:p>3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INFO Y PROMO TURÍS.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433" table:number-columns-spanned="1" table:number-rows-spanned="2">
            <text:p>433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45" office:value-type="string" table:number-columns-spanned="4" table:number-rows-spanned="1">
            <text:p>INFORMACIÓN Y PROMOCIÓN TURISTICA; OTROS GASTOS DIVERSOS</text:p>
          </table:table-cell>
          <table:covered-table-cell table:number-columns-repeated="3" table:style-name="ce45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DESARRO EMPRESARIAL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7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5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DESARROLLO EMPRESARIAL; OTROS GASTOS DIVERSOS</text:p>
          </table:table-cell>
          <table:covered-table-cell table:number-columns-repeated="3" table:style-name="ce45"/>
          <table:table-cell table:style-name="ce32" office:value-type="float" office:value="5000" table:number-columns-spanned="3" table:number-rows-spanned="1">
            <text:p>5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6" table:number-rows-repeated="1048543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38" table:style-name="ta3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56" table:default-cell-style-name="Excel_20_Built-in_20_Normal"/>
        <table:table-column table:style-name="co5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38">
            <text:p>38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440">
            <text:p>440</text:p>
          </table:table-cell>
          <table:table-cell table:style-name="ce9" office:value-type="float" office:value="22699">
            <text:p>22699</text:p>
          </table:table-cell>
          <table:table-cell table:style-name="ce13" office:value-type="string" table:number-columns-spanned="3" table:number-rows-spanned="1">
            <text:p>ADMINI GRAL TRANSPO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12" table:number-columns-spanned="1" table:number-rows-spanned="2">
            <text:p>912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14" office:value-type="string" table:number-columns-spanned="3" table:number-rows-spanned="1">
            <text:p>ADMÓN GRAL TRANSPORTE; OTROS GASTOS DIVERS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5000" table:number-columns-spanned="3" table:number-rows-spanned="1">
            <text:p>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ÓRGAN GOBIE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14" office:value-type="string" table:number-columns-spanned="3" table:number-rows-spanned="1">
            <text:p>ÓRGANOS GOBIERNO; OTROS GASTOS DIVERS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5000" table:number-columns-spanned="3" table:number-rows-spanned="1">
            <text:p>1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4" table:number-columns-spanned="1" table:number-rows-spanned="2">
            <text:p>924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14" office:value-type="string" table:number-columns-spanned="3" table:number-rows-spanned="1">
            <text:p>ADMÓN GENERAL; OTROS GASTOS DIVERS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22791.83" table:number-columns-spanned="3" table:number-rows-spanned="1">
            <text:p>22791,83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ARTI CIUDADAN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1" table:number-columns-spanned="1" table:number-rows-spanned="2">
            <text:p>931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14" office:value-type="string" table:number-columns-spanned="3" table:number-rows-spanned="1">
            <text:p>PARTICIPACIÓN CIUDADANA; OTROS GASTOS DIVERS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OLÍ ECONÓ Y FISC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3" table:number-columns-spanned="1" table:number-rows-spanned="2">
            <text:p>933</text:p>
          </table:table-cell>
          <table:table-cell table:style-name="ce11" office:value-type="float" office:value="22699" table:number-columns-spanned="1" table:number-rows-spanned="2">
            <text:p>22699</text:p>
          </table:table-cell>
          <table:table-cell table:style-name="ce14" office:value-type="string" table:number-columns-spanned="3" table:number-rows-spanned="1">
            <text:p>POLÍTICA ECONÓMICA Y FISCAL; OTROS GASTOS DIVERS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20000" table:number-columns-spanned="3" table:number-rows-spanned="1">
            <text:p>2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GESTI PATR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GESTIÓN PATRIMONIO; OTROS GASTOS DIVERSO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5000" table:number-columns-spanned="3" table:number-rows-spanned="2">
            <text:p>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5"/>
          <table:table-cell table:style-name="ce61" office:value-type="string" table:number-columns-spanned="2" table:number-rows-spanned="1">
            <text:p>Total Económica 22699</text:p>
          </table:table-cell>
          <table:covered-table-cell table:style-name="ce61"/>
          <table:table-cell table:style-name="ce31" office:value-type="float" office:value="648974.29" table:number-columns-spanned="3" table:number-rows-spanned="1">
            <text:p>648974,29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63">
            <text:p>163</text:p>
          </table:table-cell>
          <table:table-cell table:style-name="ce11" office:value-type="float" office:value="22700">
            <text:p>22700</text:p>
          </table:table-cell>
          <table:table-cell table:style-name="ce14" office:value-type="string" table:number-columns-spanned="3" table:number-rows-spanned="1">
            <text:p>LIMPI VIARI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e servi materi sumini otro trab limpi y ase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11" table:number-columns-spanned="1" table:number-rows-spanned="2">
            <text:p>311</text:p>
          </table:table-cell>
          <table:table-cell table:style-name="ce11" office:value-type="float" office:value="22700" table:number-columns-spanned="1" table:number-rows-spanned="2">
            <text:p>22700</text:p>
          </table:table-cell>
          <table:table-cell table:style-name="ce14" office:value-type="string" table:number-columns-spanned="3" table:number-rows-spanned="1">
            <text:p>LIMPIEZA VIARIA; LIMPIEZA Y ASE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56" office:value-type="float" office:value="2069696.26" table:number-columns-spanned="3" table:number-rows-spanned="1">
            <text:p>2069696,26</text:p>
          </table:table-cell>
          <table:covered-table-cell table:style-name="ce59"/>
          <table:covered-table-cell table:style-name="ce56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ROTE SALUBRI PÚBL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e servi materi sumini otro trab limpi y ase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PROTECCIÓN SALUD PÚBLICA; LIMPIEZA Y ASE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62357.46" table:number-columns-spanned="3" table:number-rows-spanned="1">
            <text:p>62357,46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6" table:number-rows-repeated="1048544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39" table:style-name="ta3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58" table:default-cell-style-name="Excel_20_Built-in_20_Normal"/>
        <table:table-column table:style-name="co5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39">
            <text:p>39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342">
            <text:p>342</text:p>
          </table:table-cell>
          <table:table-cell table:style-name="ce9" office:value-type="float" office:value="22700">
            <text:p>22700</text:p>
          </table:table-cell>
          <table:table-cell table:style-name="ce13" office:value-type="string" table:number-columns-spanned="3" table:number-rows-spanned="1">
            <text:p>INSTALA DEPOR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e servi materi sumini otro trab limpi y ase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22700" table:number-columns-spanned="1" table:number-rows-spanned="2">
            <text:p>22700</text:p>
          </table:table-cell>
          <table:table-cell table:style-name="ce14" office:value-type="string" table:number-columns-spanned="3" table:number-rows-spanned="1">
            <text:p>INSTAL. DEPORTIVAS; LIMPIEZA Y ASE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581747.93" table:number-columns-spanned="3" table:number-rows-spanned="1">
            <text:p>581747,93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e servi materi sumini otro trab limpi y aseo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LIMPIEZA Y ASEO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0" office:value-type="float" office:value="130394.43" table:number-columns-spanned="3" table:number-rows-spanned="2">
            <text:p>130394,43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0"/>
          <table:covered-table-cell table:style-name="ce38"/>
          <table:covered-table-cell table:style-name="ce30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e servi materi sumini otro trab limpi y aseo</text:p>
          </table:table-cell>
          <table:covered-table-cell table:number-columns-repeated="2" table:style-name="ce15"/>
          <table:table-cell table:style-name="ce62" office:value-type="string" table:number-columns-spanned="2" table:number-rows-spanned="1">
            <text:p>Total Económica 22700</text:p>
          </table:table-cell>
          <table:covered-table-cell table:style-name="ce62"/>
          <table:table-cell table:style-name="ce47" office:value-type="float" office:value="2844196.08" table:number-columns-spanned="3" table:number-rows-spanned="1">
            <text:p>2844196,08</text:p>
          </table:table-cell>
          <table:covered-table-cell table:style-name="ce48"/>
          <table:covered-table-cell table:style-name="ce47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3">
            <text:p>133</text:p>
          </table:table-cell>
          <table:table-cell table:style-name="ce11" office:value-type="float" office:value="22701">
            <text:p>22701</text:p>
          </table:table-cell>
          <table:table-cell table:style-name="ce14" office:value-type="string" table:number-columns-spanned="3" table:number-rows-spanned="1">
            <text:p>ORDEN TRÁFICO Y EST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otro trab empre seguridad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30" table:number-columns-spanned="1" table:number-rows-spanned="2">
            <text:p>330</text:p>
          </table:table-cell>
          <table:table-cell table:style-name="ce11" office:value-type="float" office:value="22701" table:number-columns-spanned="1" table:number-rows-spanned="2">
            <text:p>22701</text:p>
          </table:table-cell>
          <table:table-cell table:style-name="ce14" office:value-type="string" table:number-columns-spanned="3" table:number-rows-spanned="1">
            <text:p>ORDENACIÓN TRÁFICO Y ESTACION; Trab realiz otras E Seguridad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771.56" table:number-columns-spanned="3" table:number-rows-spanned="1">
            <text:p>10771,56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CULTU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 sumi otro trab empre seguridad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40" table:number-columns-spanned="1" table:number-rows-spanned="2">
            <text:p>340</text:p>
          </table:table-cell>
          <table:table-cell table:style-name="ce11" office:value-type="float" office:value="22701" table:number-columns-spanned="1" table:number-rows-spanned="2">
            <text:p>22701</text:p>
          </table:table-cell>
          <table:table-cell table:style-name="ce14" office:value-type="string" table:number-columns-spanned="3" table:number-rows-spanned="1">
            <text:p>ADMÓN GRAL CULTURA; SEGURIDAD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55000" table:number-columns-spanned="3" table:number-rows-spanned="1">
            <text:p>5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 GRAL DEPO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mate sumi otro trab empre seguridad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RAL DEPORTES; SEGURIDAD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8000" table:number-columns-spanned="3" table:number-rows-spanned="2">
            <text:p>8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 sumi otro trab empre seguridad</text:p>
          </table:table-cell>
          <table:covered-table-cell table:number-columns-repeated="2" table:style-name="ce15"/>
          <table:table-cell table:style-name="ce62" office:value-type="string" table:number-columns-spanned="2" table:number-rows-spanned="1">
            <text:p>Total Económica 22701</text:p>
          </table:table-cell>
          <table:covered-table-cell table:style-name="ce62"/>
          <table:table-cell table:style-name="ce31" office:value-type="float" office:value="73771.56" table:number-columns-spanned="3" table:number-rows-spanned="1">
            <text:p>73771,56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51">
            <text:p>151</text:p>
          </table:table-cell>
          <table:table-cell table:style-name="ce11" office:value-type="float" office:value="22706">
            <text:p>22706</text:p>
          </table:table-cell>
          <table:table-cell table:style-name="ce14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r sumi y otro trab estud trab tc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32" table:number-columns-spanned="1" table:number-rows-spanned="2">
            <text:p>1532</text:p>
          </table:table-cell>
          <table:table-cell table:style-name="ce11" office:value-type="float" office:value="22706" table:number-columns-spanned="1" table:number-rows-spanned="2">
            <text:p>22706</text:p>
          </table:table-cell>
          <table:table-cell table:style-name="ce14" office:value-type="string" table:number-columns-spanned="3" table:number-rows-spanned="1">
            <text:p>URBANISMO; ESTUDIOS Y TRABAJOS TÉCNIC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130000" table:number-columns-spanned="3" table:number-rows-spanned="1">
            <text:p>130000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AVIME VÍAS PÚBL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r sumi y otro trab estud trab tc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1" table:number-columns-spanned="1" table:number-rows-spanned="2">
            <text:p>161</text:p>
          </table:table-cell>
          <table:table-cell table:style-name="ce11" office:value-type="float" office:value="22706" table:number-columns-spanned="1" table:number-rows-spanned="2">
            <text:p>22706</text:p>
          </table:table-cell>
          <table:table-cell table:style-name="ce14" office:value-type="string" table:number-columns-spanned="3" table:number-rows-spanned="1">
            <text:p>VÍAS PÚBLICAS; ESTUDIOS Y TRABAJOS TÉCNICO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40000" table:number-columns-spanned="3" table:number-rows-spanned="1">
            <text:p>4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BAST DOMI AGUA POT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mater sumi y otro trab estud trab tc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ABAST. DOM. AGUAS; ESTUDIOS Y TRABAJOS TÉCNIC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213738.24" table:number-columns-spanned="3" table:number-rows-spanned="1">
            <text:p>213738,24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6" table:number-rows-repeated="1048542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40" table:style-name="ta4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5"/>
        </table:table-row>
        <table:table-row table:style-name="ro2">
          <table:covered-table-cell table:number-columns-repeated="5" table:style-name="ce2"/>
          <table: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40">
            <text:p>40</text:p>
          </table:table-cell>
          <table:table-cell table:number-columns-repeated="1015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5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5" office:value-type="float" office:value="2023">
            <text:p>2023</text:p>
          </table:table-cell>
          <table:table-cell table:number-columns-repeated="1015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8" office:value-type="string" table:number-columns-spanned="4" table:number-rows-spanned="1">
            <text:p>Descripción</text:p>
          </table:table-cell>
          <table:covered-table-cell table:number-columns-repeated="3" table:style-name="ce8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4"/>
        </table:table-row>
        <table:table-row table:style-name="ro6">
          <table:table-cell table:style-name="ce5"/>
          <table:table-cell table:style-name="ce9" office:value-type="float" office:value="231">
            <text:p>231</text:p>
          </table:table-cell>
          <table:table-cell table:style-name="ce9" office:value-type="float" office:value="22706">
            <text:p>22706</text:p>
          </table:table-cell>
          <table:table-cell table:style-name="ce44" office:value-type="string" table:number-columns-spanned="4" table:number-rows-spanned="1">
            <text:p>ASIS SOCIAL PRIMA;</text:p>
          </table:table-cell>
          <table:covered-table-cell table:number-columns-repeated="3" table:style-name="ce44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11" table:number-columns-spanned="1" table:number-rows-spanned="2">
            <text:p>311</text:p>
          </table:table-cell>
          <table:table-cell table:style-name="ce11" office:value-type="float" office:value="22706" table:number-columns-spanned="1" table:number-rows-spanned="2">
            <text:p>22706</text:p>
          </table:table-cell>
          <table:table-cell table:style-name="ce45" office:value-type="string" table:number-columns-spanned="4" table:number-rows-spanned="1">
            <text:p>ASIST. SOCIAL; ESTUDIOS Y TRABAJOS TÉCNICOS</text:p>
          </table:table-cell>
          <table:covered-table-cell table:number-columns-repeated="3" table:style-name="ce45"/>
          <table:table-cell table:style-name="ce30" office:value-type="float" office:value="144868.58" table:number-columns-spanned="3" table:number-rows-spanned="1">
            <text:p>144868,58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PROTE SALUBRI PÚBLI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22706" table:number-columns-spanned="1" table:number-rows-spanned="2">
            <text:p>22706</text:p>
          </table:table-cell>
          <table:table-cell table:style-name="ce45" office:value-type="string" table:number-columns-spanned="4" table:number-rows-spanned="1">
            <text:p>PROTECCIÓN SALUD PÚBLICA; <text:s/>ESTUDIOS Y TRABAJOS TÉCNICOS</text:p>
          </table:table-cell>
          <table:covered-table-cell table:number-columns-repeated="3" table:style-name="ce45"/>
          <table:table-cell table:style-name="ce32" office:value-type="float" office:value="53047.03" table:number-columns-spanned="3" table:number-rows-spanned="1">
            <text:p>53047,03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EDUC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40" table:number-columns-spanned="1" table:number-rows-spanned="2">
            <text:p>340</text:p>
          </table:table-cell>
          <table:table-cell table:style-name="ce11" office:value-type="float" office:value="22706" table:number-columns-spanned="1" table:number-rows-spanned="2">
            <text:p>22706</text:p>
          </table:table-cell>
          <table:table-cell table:style-name="ce45" office:value-type="string" table:number-columns-spanned="4" table:number-rows-spanned="1">
            <text:p>ADMÓN GRAL EDUCACIÓN; ESTUDIOS Y TRABAJOS TÉCNICOS.</text:p>
          </table:table-cell>
          <table:covered-table-cell table:number-columns-repeated="3" table:style-name="ce45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 GRAL DEPOR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410" table:number-columns-spanned="1" table:number-rows-spanned="2">
            <text:p>410</text:p>
          </table:table-cell>
          <table:table-cell table:style-name="ce11" office:value-type="float" office:value="22706" table:number-columns-spanned="1" table:number-rows-spanned="2">
            <text:p>22706</text:p>
          </table:table-cell>
          <table:table-cell table:style-name="ce45" office:value-type="string" table:number-columns-spanned="4" table:number-rows-spanned="1">
            <text:p>ADMÓN GRAL DEPORTES; ESTUDIOS Y TRABAJOS TÉCNICOS</text:p>
          </table:table-cell>
          <table:covered-table-cell table:number-columns-repeated="3" table:style-name="ce45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AGRICU, GANA Y PESC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432" table:number-columns-spanned="1" table:number-rows-spanned="2">
            <text:p>432</text:p>
          </table:table-cell>
          <table:table-cell table:style-name="ce11" office:value-type="float" office:value="22706" table:number-columns-spanned="1" table:number-rows-spanned="2">
            <text:p>22706</text:p>
          </table:table-cell>
          <table:table-cell table:style-name="ce45" office:value-type="string" table:number-columns-spanned="4" table:number-rows-spanned="1">
            <text:p>ADMÓN GRAL AGRICULTURA, GANADERÍA Y PESCA; ESTUDIOS Y TRABAJ</text:p>
          </table:table-cell>
          <table:covered-table-cell table:number-columns-repeated="3" table:style-name="ce45"/>
          <table:table-cell table:style-name="ce32" office:value-type="float" office:value="35601.47" table:number-columns-spanned="3" table:number-rows-spanned="1">
            <text:p>35601,47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INFO Y PROMO TURÍS.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22706" table:number-columns-spanned="1" table:number-rows-spanned="2">
            <text:p>22706</text:p>
          </table:table-cell>
          <table:table-cell table:style-name="ce45" office:value-type="string" table:number-columns-spanned="4" table:number-rows-spanned="1">
            <text:p>INFORMACIÓN <text:s/>Y PROMOCIÓN TURISTICA; ESTUDIOS Y TRABAJOS TECN</text:p>
          </table:table-cell>
          <table:covered-table-cell table:number-columns-repeated="3" table:style-name="ce45"/>
          <table:table-cell table:style-name="ce32" office:value-type="float" office:value="17000" table:number-columns-spanned="3" table:number-rows-spanned="1">
            <text:p>17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931" table:number-columns-spanned="1" table:number-rows-spanned="2">
            <text:p>931</text:p>
          </table:table-cell>
          <table:table-cell table:style-name="ce11" office:value-type="float" office:value="22706" table:number-columns-spanned="1" table:number-rows-spanned="2">
            <text:p>22706</text:p>
          </table:table-cell>
          <table:table-cell table:style-name="ce45" office:value-type="string" table:number-columns-spanned="4" table:number-rows-spanned="1">
            <text:p>ADMÓN GENERAL; ESTUDIOS Y TRABAJOS TÉCNICOS</text:p>
          </table:table-cell>
          <table:covered-table-cell table:number-columns-repeated="3" table:style-name="ce45"/>
          <table:table-cell table:style-name="ce32" office:value-type="float" office:value="51490.54" table:number-columns-spanned="3" table:number-rows-spanned="1">
            <text:p>51490,54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POLÍ ECONÓ Y FISC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933" table:number-columns-spanned="1" table:number-rows-spanned="2">
            <text:p>933</text:p>
          </table:table-cell>
          <table:table-cell table:style-name="ce11" office:value-type="float" office:value="22706" table:number-columns-spanned="1" table:number-rows-spanned="2">
            <text:p>22706</text:p>
          </table:table-cell>
          <table:table-cell table:style-name="ce45" office:value-type="string" table:number-columns-spanned="4" table:number-rows-spanned="1">
            <text:p>POLÍTICA ECONÓMICA Y FISCAL; ESTUDIOS Y TRABAJOS TÉCNICOS</text:p>
          </table:table-cell>
          <table:covered-table-cell table:number-columns-repeated="3" table:style-name="ce45"/>
          <table:table-cell table:style-name="ce32" office:value-type="float" office:value="40000" table:number-columns-spanned="3" table:number-rows-spanned="1">
            <text:p>40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GESTI PATRI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7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5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ESTIÓN PATRIMONIO; ESTUDIOS Y TRABAJOS TÉCNICOS</text:p>
          </table:table-cell>
          <table:covered-table-cell table:number-columns-repeated="3" table:style-name="ce45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6" table:number-rows-repeated="1048543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41" table:style-name="ta4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0" table:default-cell-style-name="Excel_20_Built-in_20_Normal"/>
        <table:table-column table:style-name="co61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41">
            <text:p>41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19">
          <table:table-cell table:style-name="ce5"/>
          <table:table-cell table:style-name="ce37" table:number-columns-repeated="2"/>
          <table:table-cell table:style-name="ce51" office:value-type="string" table:number-columns-spanned="5" table:number-rows-spanned="1">
            <text:p>gast corri bien servi mater sumi y otro trab estud trab tco <text:s text:c="55"/>Total Económica 22706</text:p>
          </table:table-cell>
          <table:covered-table-cell table:number-columns-repeated="4" table:style-name="ce51"/>
          <table:table-cell table:style-name="ce54" office:value-type="float" office:value="755745.86" table:number-columns-spanned="3" table:number-rows-spanned="1">
            <text:p>755745,86</text:p>
          </table:table-cell>
          <table:covered-table-cell table:style-name="ce57"/>
          <table:covered-table-cell table:style-name="ce54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231">
            <text:p>231</text:p>
          </table:table-cell>
          <table:table-cell table:style-name="ce11" office:value-type="float" office:value="22707">
            <text:p>22707</text:p>
          </table:table-cell>
          <table:table-cell table:style-name="ce14" office:value-type="string" table:number-columns-spanned="3" table:number-rows-spanned="1">
            <text:p>ASIS SOCIAL PRIM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ESTUDIOS Y TRABAJOS TÉCNICOS ENCOMIEND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321" table:number-columns-spanned="1" table:number-rows-spanned="2">
            <text:p>3321</text:p>
          </table:table-cell>
          <table:table-cell table:style-name="ce11" office:value-type="float" office:value="22707" table:number-columns-spanned="1" table:number-rows-spanned="2">
            <text:p>22707</text:p>
          </table:table-cell>
          <table:table-cell table:style-name="ce14" office:value-type="string" table:number-columns-spanned="3" table:number-rows-spanned="1">
            <text:p>ACCIÓN SOCIAL; ESTUDIOS Y TRABAJOS TÉCNIC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56" office:value-type="float" office:value="1304240.52" table:number-columns-spanned="3" table:number-rows-spanned="1">
            <text:p>1304240,52</text:p>
          </table:table-cell>
          <table:covered-table-cell table:style-name="ce59"/>
          <table:covered-table-cell table:style-name="ce56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BIBLIO PÚBL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ESTUDIOS Y TRABAJOS TÉCNICOS ENCOMIEND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32" table:number-columns-spanned="1" table:number-rows-spanned="2">
            <text:p>432</text:p>
          </table:table-cell>
          <table:table-cell table:style-name="ce11" office:value-type="float" office:value="22707" table:number-columns-spanned="1" table:number-rows-spanned="2">
            <text:p>22707</text:p>
          </table:table-cell>
          <table:table-cell table:style-name="ce14" office:value-type="string" table:number-columns-spanned="3" table:number-rows-spanned="1">
            <text:p>BIBLIOTECAS PÚBLICAS; ESTUDIOS Y TRABAJOS TÉCNICOS ENCOMIEND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155709.75" table:number-columns-spanned="3" table:number-rows-spanned="1">
            <text:p>155709,75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INFO Y PROMO TURÍ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ESTUDIOS Y TRABAJOS TÉCNICOS ENCOMIEND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INFORMACIÓN Y PROMOCIÓN TURISTICA; ESTUDIOS Y TRAB. ECOTUR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2" office:value-type="float" office:value="13000" table:number-columns-spanned="3" table:number-rows-spanned="2">
            <text:p>13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2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ESTUDIOS Y TRABAJOS TÉCNICOS ENCOMIENDAS</text:p>
          </table:table-cell>
          <table:covered-table-cell table:number-columns-repeated="2" table:style-name="ce15"/>
          <table:table-cell table:style-name="ce22" office:value-type="string" table:number-columns-spanned="2" table:number-rows-spanned="1">
            <text:p>Total Económica 22707</text:p>
          </table:table-cell>
          <table:covered-table-cell table:style-name="ce22"/>
          <table:table-cell table:style-name="ce47" office:value-type="float" office:value="1472950.27" table:number-columns-spanned="3" table:number-rows-spanned="1">
            <text:p>1472950,27</text:p>
          </table:table-cell>
          <table:covered-table-cell table:style-name="ce48"/>
          <table:covered-table-cell table:style-name="ce47"/>
          <table:table-cell table:number-columns-repeated="1013"/>
        </table:table-row>
        <table:table-row table:style-name="ro7">
          <table:table-cell table:style-name="ce6"/>
          <table:table-cell table:style-name="ce11" office:value-type="float" office:value="931">
            <text:p>931</text:p>
          </table:table-cell>
          <table:table-cell table:style-name="ce11" office:value-type="float" office:value="22708">
            <text:p>22708</text:p>
          </table:table-cell>
          <table:table-cell table:style-name="ce14" office:value-type="string" table:number-columns-spanned="3" table:number-rows-spanned="2">
            <text:p>POLÍ ECONÓ Y FISC;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2">
          <table:table-cell table:style-name="ce6" table:number-columns-spanned="1" table:number-rows-spanned="3"/>
          <table:table-cell table:style-name="ce10" table:number-columns-spanned="1" table:number-rows-spanned="3"/>
          <table:table-cell table:style-name="ce10" table:number-columns-spanned="1" table:number-rows-spanned="3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gast corri bien servi mater sumi y otro trab recud favo ent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POLÍTICA ECONÓMICA Y FISCAL; SERVICIOS RECAUDACIÓN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56" office:value-type="float" office:value="2160900.77" table:number-columns-spanned="3" table:number-rows-spanned="2">
            <text:p>2160900,77</text:p>
          </table:table-cell>
          <table:covered-table-cell table:style-name="ce59"/>
          <table:covered-table-cell table:style-name="ce56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56"/>
          <table:covered-table-cell table:style-name="ce59"/>
          <table:covered-table-cell table:style-name="ce56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mater sumi y otro trab recud favo enti</text:p>
          </table:table-cell>
          <table:covered-table-cell table:number-columns-repeated="2" table:style-name="ce15"/>
          <table:table-cell table:style-name="ce22" office:value-type="string" table:number-columns-spanned="2" table:number-rows-spanned="1">
            <text:p>Total Económica 22708</text:p>
          </table:table-cell>
          <table:covered-table-cell table:style-name="ce22"/>
          <table:table-cell table:style-name="ce47" office:value-type="float" office:value="2160900.77" table:number-columns-spanned="3" table:number-rows-spanned="1">
            <text:p>2160900,77</text:p>
          </table:table-cell>
          <table:covered-table-cell table:style-name="ce48"/>
          <table:covered-table-cell table:style-name="ce47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3">
            <text:p>133</text:p>
          </table:table-cell>
          <table:table-cell table:style-name="ce11" office:value-type="float" office:value="22799">
            <text:p>22799</text:p>
          </table:table-cell>
          <table:table-cell table:style-name="ce14" office:value-type="string" table:number-columns-spanned="3" table:number-rows-spanned="1">
            <text:p>ORDEN TRÁFICO Y EST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mater sumin otros trab real empre prof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1" table:number-columns-spanned="1" table:number-rows-spanned="2">
            <text:p>151</text:p>
          </table:table-cell>
          <table:table-cell table:style-name="ce11" office:value-type="float" office:value="22799" table:number-columns-spanned="1" table:number-rows-spanned="2">
            <text:p>22799</text:p>
          </table:table-cell>
          <table:table-cell table:style-name="ce14" office:value-type="string" table:number-columns-spanned="3" table:number-rows-spanned="1">
            <text:p>ORDENACION TRAFICO Y ESTA; otros trabajos empresas y prof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413315.87" table:number-columns-spanned="3" table:number-rows-spanned="1">
            <text:p>413315,87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mater sumin otros trab real empre prof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0" table:number-columns-spanned="1" table:number-rows-spanned="2">
            <text:p>160</text:p>
          </table:table-cell>
          <table:table-cell table:style-name="ce11" office:value-type="float" office:value="22799" table:number-columns-spanned="1" table:number-rows-spanned="2">
            <text:p>22799</text:p>
          </table:table-cell>
          <table:table-cell table:style-name="ce14" office:value-type="string" table:number-columns-spanned="3" table:number-rows-spanned="1">
            <text:p>gast corri bien serv mater sumin otros trab real empre prof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5822.47" table:number-columns-spanned="3" table:number-rows-spanned="1">
            <text:p>5822,47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LCANTARILLADO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 mater sumin otros trab real empre prof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1" table:number-columns-spanned="1" table:number-rows-spanned="2">
            <text:p>161</text:p>
          </table:table-cell>
          <table:table-cell table:style-name="ce11" office:value-type="float" office:value="22799" table:number-columns-spanned="1" table:number-rows-spanned="2">
            <text:p>22799</text:p>
          </table:table-cell>
          <table:table-cell table:style-name="ce14" office:value-type="string" table:number-columns-spanned="3" table:number-rows-spanned="1">
            <text:p>ALCANTARILLADO; TRABAJOS REALIZADOS OTRAS E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338903.33" table:number-columns-spanned="3" table:number-rows-spanned="1">
            <text:p>338903,33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7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2">
            <text:p>ABAST DOMI AGUA POTA;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1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gast corri bien serv mater sumin otros trab real empre prof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ABAST. DOM. AGUAS; OTROS TRABAJOS REALIZADOS OTRAS E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272899.56" table:number-columns-spanned="3" table:number-rows-spanned="1">
            <text:p>272899,56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6" table:number-rows-repeated="1048539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42" table:style-name="ta4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5"/>
        </table:table-row>
        <table:table-row table:style-name="ro2">
          <table:covered-table-cell table:number-columns-repeated="5" table:style-name="ce2"/>
          <table: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42">
            <text:p>42</text:p>
          </table:table-cell>
          <table:table-cell table:number-columns-repeated="1015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5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5" office:value-type="float" office:value="2023">
            <text:p>2023</text:p>
          </table:table-cell>
          <table:table-cell table:number-columns-repeated="1015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8" office:value-type="string" table:number-columns-spanned="4" table:number-rows-spanned="1">
            <text:p>Descripción</text:p>
          </table:table-cell>
          <table:covered-table-cell table:number-columns-repeated="3" table:style-name="ce8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4"/>
        </table:table-row>
        <table:table-row table:style-name="ro6">
          <table:table-cell table:style-name="ce5"/>
          <table:table-cell table:style-name="ce9" office:value-type="float" office:value="1621">
            <text:p>1621</text:p>
          </table:table-cell>
          <table:table-cell table:style-name="ce9" office:value-type="float" office:value="22799">
            <text:p>22799</text:p>
          </table:table-cell>
          <table:table-cell table:style-name="ce44" office:value-type="string" table:number-columns-spanned="4" table:number-rows-spanned="1">
            <text:p>RECOG RESIDUOS;</text:p>
          </table:table-cell>
          <table:covered-table-cell table:number-columns-repeated="3" table:style-name="ce44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71" table:number-columns-spanned="1" table:number-rows-spanned="2">
            <text:p>171</text:p>
          </table:table-cell>
          <table:table-cell table:style-name="ce11" office:value-type="float" office:value="22799" table:number-columns-spanned="1" table:number-rows-spanned="2">
            <text:p>22799</text:p>
          </table:table-cell>
          <table:table-cell table:style-name="ce45" office:value-type="string" table:number-columns-spanned="4" table:number-rows-spanned="1">
            <text:p>RECOG RESIDUOS; gast corri,mate sumi,otros trab otra empresa</text:p>
          </table:table-cell>
          <table:covered-table-cell table:number-columns-repeated="3" table:style-name="ce45"/>
          <table:table-cell table:style-name="ce56" office:value-type="float" office:value="2467669.63" table:number-columns-spanned="3" table:number-rows-spanned="1">
            <text:p>2467669,63</text:p>
          </table:table-cell>
          <table:covered-table-cell table:style-name="ce59"/>
          <table:covered-table-cell table:style-name="ce56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PARQ Y JARD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23" table:number-columns-spanned="1" table:number-rows-spanned="2">
            <text:p>323</text:p>
          </table:table-cell>
          <table:table-cell table:style-name="ce11" office:value-type="float" office:value="22799" table:number-columns-spanned="1" table:number-rows-spanned="2">
            <text:p>22799</text:p>
          </table:table-cell>
          <table:table-cell table:style-name="ce45" office:value-type="string" table:number-columns-spanned="4" table:number-rows-spanned="1">
            <text:p>PARQUES Y JARDINES; OTROS TRABAJOS REALIZADOS EMPRESAS</text:p>
          </table:table-cell>
          <table:covered-table-cell table:number-columns-repeated="3" table:style-name="ce45"/>
          <table:table-cell table:style-name="ce56" office:value-type="float" office:value="1468329.29" table:number-columns-spanned="3" table:number-rows-spanned="1">
            <text:p>1468329,29</text:p>
          </table:table-cell>
          <table:covered-table-cell table:style-name="ce59"/>
          <table:covered-table-cell table:style-name="ce56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FUNCION CENT ENSEÑANZA PREESC Y PRIM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30" table:number-columns-spanned="1" table:number-rows-spanned="2">
            <text:p>330</text:p>
          </table:table-cell>
          <table:table-cell table:style-name="ce11" office:value-type="float" office:value="22799" table:number-columns-spanned="1" table:number-rows-spanned="2">
            <text:p>22799</text:p>
          </table:table-cell>
          <table:table-cell table:style-name="ce45" office:value-type="string" table:number-columns-spanned="4" table:number-rows-spanned="1">
            <text:p>ENSEÑANZA PREESCOLAR Y PRIM; Trabj realiz x otras Emp</text:p>
          </table:table-cell>
          <table:covered-table-cell table:number-columns-repeated="3" table:style-name="ce45"/>
          <table:table-cell table:style-name="ce30" office:value-type="float" office:value="246340.61" table:number-columns-spanned="3" table:number-rows-spanned="1">
            <text:p>246340,61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CULTU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34" table:number-columns-spanned="1" table:number-rows-spanned="2">
            <text:p>334</text:p>
          </table:table-cell>
          <table:table-cell table:style-name="ce11" office:value-type="float" office:value="22799" table:number-columns-spanned="1" table:number-rows-spanned="2">
            <text:p>22799</text:p>
          </table:table-cell>
          <table:table-cell table:style-name="ce45" office:value-type="string" table:number-columns-spanned="4" table:number-rows-spanned="1">
            <text:p>TRABAJOS REALIZADOS POR OTRAS EMPRESAS</text:p>
          </table:table-cell>
          <table:covered-table-cell table:number-columns-repeated="3" table:style-name="ce45"/>
          <table:table-cell table:style-name="ce32" office:value-type="float" office:value="46402.93" table:number-columns-spanned="3" table:number-rows-spanned="1">
            <text:p>46402,93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PROMO CULTU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40" table:number-columns-spanned="1" table:number-rows-spanned="2">
            <text:p>340</text:p>
          </table:table-cell>
          <table:table-cell table:style-name="ce11" office:value-type="float" office:value="22799" table:number-columns-spanned="1" table:number-rows-spanned="2">
            <text:p>22799</text:p>
          </table:table-cell>
          <table:table-cell table:style-name="ce45" office:value-type="string" table:number-columns-spanned="4" table:number-rows-spanned="1">
            <text:p>PROMO CULTURA; trabajos realizados otras empresas</text:p>
          </table:table-cell>
          <table:covered-table-cell table:number-columns-repeated="3" table:style-name="ce45"/>
          <table:table-cell table:style-name="ce30" office:value-type="float" office:value="398672.96" table:number-columns-spanned="3" table:number-rows-spanned="1">
            <text:p>398672,96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 GRAL DEPOR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432" table:number-columns-spanned="1" table:number-rows-spanned="2">
            <text:p>432</text:p>
          </table:table-cell>
          <table:table-cell table:style-name="ce11" office:value-type="float" office:value="22799" table:number-columns-spanned="1" table:number-rows-spanned="2">
            <text:p>22799</text:p>
          </table:table-cell>
          <table:table-cell table:style-name="ce45" office:value-type="string" table:number-columns-spanned="4" table:number-rows-spanned="1">
            <text:p>ADMÓN GRAL DEPORTES; OTROS TRABAJOS REALIZADOS POR OTRAS E.</text:p>
          </table:table-cell>
          <table:covered-table-cell table:number-columns-repeated="3" table:style-name="ce45"/>
          <table:table-cell table:style-name="ce30" office:value-type="float" office:value="830863.81" table:number-columns-spanned="3" table:number-rows-spanned="1">
            <text:p>830863,81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INFO Y PROMO TURÍS.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491" table:number-columns-spanned="1" table:number-rows-spanned="2">
            <text:p>491</text:p>
          </table:table-cell>
          <table:table-cell table:style-name="ce11" office:value-type="float" office:value="22799" table:number-columns-spanned="1" table:number-rows-spanned="2">
            <text:p>22799</text:p>
          </table:table-cell>
          <table:table-cell table:style-name="ce45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45"/>
          <table:table-cell table:style-name="ce56" office:value-type="float" office:value="1364345.73" table:number-columns-spanned="3" table:number-rows-spanned="1">
            <text:p>1364345,73</text:p>
          </table:table-cell>
          <table:covered-table-cell table:style-name="ce59"/>
          <table:covered-table-cell table:style-name="ce56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SOCIE INFORM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22799" table:number-columns-spanned="1" table:number-rows-spanned="2">
            <text:p>22799</text:p>
          </table:table-cell>
          <table:table-cell table:style-name="ce45" office:value-type="string" table:number-columns-spanned="4" table:number-rows-spanned="1">
            <text:p>Sociedad Información - trabjs realiz x empre y profesionls</text:p>
          </table:table-cell>
          <table:covered-table-cell table:number-columns-repeated="3" table:style-name="ce45"/>
          <table:table-cell table:style-name="ce30" office:value-type="float" office:value="389028.67" table:number-columns-spanned="3" table:number-rows-spanned="1">
            <text:p>389028,67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7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5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Admon Gral; Otros trabajos realizados otras empresas</text:p>
          </table:table-cell>
          <table:covered-table-cell table:number-columns-repeated="3" table:style-name="ce45"/>
          <table:table-cell table:style-name="ce30" office:value-type="float" office:value="275607.25" table:number-columns-spanned="3" table:number-rows-spanned="1">
            <text:p>275607,25</text:p>
          </table:table-cell>
          <table:covered-table-cell table:style-name="ce38"/>
          <table:covered-table-cell table:style-name="ce30"/>
          <table:table-cell table:number-columns-repeated="1014"/>
        </table:table-row>
        <table:table-row table:style-name="ro16" table:number-rows-repeated="1048543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43" table:style-name="ta4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2" table:default-cell-style-name="Excel_20_Built-in_20_Normal"/>
        <table:table-column table:style-name="co63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43">
            <text:p>43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19">
          <table:table-cell table:style-name="ce5"/>
          <table:table-cell table:style-name="ce37" table:number-columns-repeated="2"/>
          <table:table-cell table:style-name="ce51" office:value-type="string" table:number-columns-spanned="5" table:number-rows-spanned="1">
            <text:p>gast corri bien serv mater sumin otros trab real empre profe <text:s text:c="50"/>Total Económica 22799</text:p>
          </table:table-cell>
          <table:covered-table-cell table:number-columns-repeated="4" table:style-name="ce51"/>
          <table:table-cell table:style-name="ce63" office:value-type="float" office:value="8518202.11" table:number-columns-spanned="3" table:number-rows-spanned="1">
            <text:p>8518202,11</text:p>
          </table:table-cell>
          <table:covered-table-cell table:style-name="ce64"/>
          <table:covered-table-cell table:style-name="ce63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432">
            <text:p>432</text:p>
          </table:table-cell>
          <table:table-cell table:style-name="ce11" office:value-type="float" office:value="23000">
            <text:p>23000</text:p>
          </table:table-cell>
          <table:table-cell table:style-name="ce14" office:value-type="string" table:number-columns-spanned="3" table:number-rows-spanned="1">
            <text:p>INFO Y PROMO TURÍ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indemn razon servi diet miem orga gob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12" table:number-columns-spanned="1" table:number-rows-spanned="2">
            <text:p>912</text:p>
          </table:table-cell>
          <table:table-cell table:style-name="ce11" office:value-type="float" office:value="23000" table:number-columns-spanned="1" table:number-rows-spanned="2">
            <text:p>23000</text:p>
          </table:table-cell>
          <table:table-cell table:style-name="ce14" office:value-type="string" table:number-columns-spanned="3" table:number-rows-spanned="1">
            <text:p>INFORMACIÓN Y PROMOCIÓN TURISTICA; DIETAS ORGANOS GOBIERN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4250" table:number-columns-spanned="3" table:number-rows-spanned="1">
            <text:p>425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ÓRGAN GOBIE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gast corri bien servi indemn razon servi diet miem orga gob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ÓRGANOS GOBIERNO; DIETAS MIEMBROS ÓRGANOS GOBIERNO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2" office:value-type="float" office:value="3000" table:number-columns-spanned="3" table:number-rows-spanned="2">
            <text:p>3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2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indemn razon servi diet miem orga gobi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3000</text:p>
          </table:table-cell>
          <table:covered-table-cell table:style-name="ce41"/>
          <table:table-cell table:style-name="ce55" office:value-type="float" office:value="7250" table:number-columns-spanned="3" table:number-rows-spanned="1">
            <text:p>7250</text:p>
          </table:table-cell>
          <table:covered-table-cell table:style-name="ce58"/>
          <table:covered-table-cell table:style-name="ce55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432">
            <text:p>432</text:p>
          </table:table-cell>
          <table:table-cell table:style-name="ce11" office:value-type="float" office:value="23100">
            <text:p>23100</text:p>
          </table:table-cell>
          <table:table-cell table:style-name="ce14" office:value-type="string" table:number-columns-spanned="3" table:number-rows-spanned="1">
            <text:p>INFO Y PROMO TURÍ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corri bien servi indemn razon servi locomo miem org gob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12" table:number-columns-spanned="1" table:number-rows-spanned="2">
            <text:p>912</text:p>
          </table:table-cell>
          <table:table-cell table:style-name="ce11" office:value-type="float" office:value="23100" table:number-columns-spanned="1" table:number-rows-spanned="2">
            <text:p>23100</text:p>
          </table:table-cell>
          <table:table-cell table:style-name="ce14" office:value-type="string" table:number-columns-spanned="3" table:number-rows-spanned="1">
            <text:p>INFORMACIÓN Y PROMOCIÓN TURISTICA; LOCOMOCIÓN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3000" table:number-columns-spanned="3" table:number-rows-spanned="1">
            <text:p>3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7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2">
            <text:p>ÓRGAN GOBIER;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1">
          <table:table-cell table:style-name="ce6" table:number-columns-spanned="1" table:number-rows-spanned="3"/>
          <table:table-cell table:style-name="ce10" table:number-columns-spanned="1" table:number-rows-spanned="3"/>
          <table:table-cell table:style-name="ce10" table:number-columns-spanned="1" table:number-rows-spanned="3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gast corri bien servi indemn razon servi locomo miem org gob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ÓRGANOS GOBIERNO; LOCOMOCIÓN MIEMBROS ÓRGANOS GOBIERNO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2" office:value-type="float" office:value="4000" table:number-columns-spanned="3" table:number-rows-spanned="2">
            <text:p>4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indemn razon servi locomo miem org gob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3100</text:p>
          </table:table-cell>
          <table:covered-table-cell table:style-name="ce41"/>
          <table:table-cell table:style-name="ce55" office:value-type="float" office:value="7000" table:number-columns-spanned="3" table:number-rows-spanned="1">
            <text:p>7000</text:p>
          </table:table-cell>
          <table:covered-table-cell table:style-name="ce58"/>
          <table:covered-table-cell table:style-name="ce55"/>
          <table:table-cell table:number-columns-repeated="1013"/>
        </table:table-row>
        <table:table-row table:style-name="ro7">
          <table:table-cell table:style-name="ce6"/>
          <table:table-cell table:style-name="ce11" office:value-type="float" office:value="432">
            <text:p>432</text:p>
          </table:table-cell>
          <table:table-cell table:style-name="ce11" office:value-type="float" office:value="23101">
            <text:p>23101</text:p>
          </table:table-cell>
          <table:table-cell table:style-name="ce14" office:value-type="string" table:number-columns-spanned="3" table:number-rows-spanned="2">
            <text:p>INFO Y PROMO TURÍS.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2">
          <table:table-cell table:style-name="ce6" table:number-columns-spanned="1" table:number-rows-spanned="3"/>
          <table:table-cell table:style-name="ce10" table:number-columns-spanned="1" table:number-rows-spanned="3"/>
          <table:table-cell table:style-name="ce10" table:number-columns-spanned="1" table:number-rows-spanned="3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gast corri bien servi indemn servi alojamien miem org gob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INFORMACIÓN Y PROMOCIÓN TURISTICA; ALOJAMIENTO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2" office:value-type="float" office:value="5000" table:number-columns-spanned="3" table:number-rows-spanned="2">
            <text:p>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corri bien servi indemn servi alojamien miem org gob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3101</text:p>
          </table:table-cell>
          <table:covered-table-cell table:style-name="ce41"/>
          <table:table-cell table:style-name="ce55" office:value-type="float" office:value="5000" table:number-columns-spanned="3" table:number-rows-spanned="1">
            <text:p>5000</text:p>
          </table:table-cell>
          <table:covered-table-cell table:style-name="ce58"/>
          <table:covered-table-cell table:style-name="ce55"/>
          <table:table-cell table:number-columns-repeated="1013"/>
        </table:table-row>
        <table:table-row table:style-name="ro7">
          <table:table-cell table:style-name="ce6"/>
          <table:table-cell table:style-name="ce11" office:value-type="float" office:value="912">
            <text:p>912</text:p>
          </table:table-cell>
          <table:table-cell table:style-name="ce11" office:value-type="float" office:value="23300">
            <text:p>23300</text:p>
          </table:table-cell>
          <table:table-cell table:style-name="ce14" office:value-type="string" table:number-columns-spanned="3" table:number-rows-spanned="2">
            <text:p>ÓRGAN GOBIER;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2">
          <table:table-cell table:style-name="ce6" table:number-columns-spanned="1" table:number-rows-spanned="3"/>
          <table:table-cell table:style-name="ce10" table:number-columns-spanned="1" table:number-rows-spanned="3"/>
          <table:table-cell table:style-name="ce10" table:number-columns-spanned="1" table:number-rows-spanned="3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OTRAS INDEMNIZA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ÓRGANOS GOBIERNO; OTRAS INDEMNIZACIONE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2" office:value-type="float" office:value="32233.68" table:number-columns-spanned="3" table:number-rows-spanned="2">
            <text:p>32233,68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OTRAS INDEMNIZACIONES</text:p>
          </table:table-cell>
          <table:covered-table-cell table:number-columns-repeated="2" table:style-name="ce15"/>
          <table:table-cell table:style-name="ce41" office:value-type="string" table:number-columns-spanned="2" table:number-rows-spanned="1">
            <text:p>Total Económica 23300</text:p>
          </table:table-cell>
          <table:covered-table-cell table:style-name="ce41"/>
          <table:table-cell table:style-name="ce31" office:value-type="float" office:value="32233.68" table:number-columns-spanned="3" table:number-rows-spanned="1">
            <text:p>32233,68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7">
          <table:table-cell table:style-name="ce6"/>
          <table:table-cell table:style-name="ce45" office:value-type="string">
            <text:p>011</text:p>
          </table:table-cell>
          <table:table-cell table:style-name="ce11" office:value-type="float" office:value="31000">
            <text:p>31000</text:p>
          </table:table-cell>
          <table:table-cell table:style-name="ce14" office:value-type="string" table:number-columns-spanned="3" table:number-rows-spanned="2">
            <text:p>DEUDA PÚBLICA.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2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gast finan prest y otras oper finan interes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DEUDA PÚBLICA; INTERES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405639.37" table:number-columns-spanned="3" table:number-rows-spanned="1">
            <text:p>405639,37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6" table:number-rows-repeated="1048536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44" table:style-name="ta4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4" table:default-cell-style-name="Excel_20_Built-in_20_Normal"/>
        <table:table-column table:style-name="co65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44">
            <text:p>44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19">
          <table:table-cell table:style-name="ce5"/>
          <table:table-cell table:style-name="ce37" table:number-columns-repeated="2"/>
          <table:table-cell table:style-name="ce51" office:value-type="string" table:number-columns-spanned="5" table:number-rows-spanned="1">
            <text:p>gast finan prest y otras oper finan intereses <text:s text:c="82"/>Total Económica 31000</text:p>
          </table:table-cell>
          <table:covered-table-cell table:number-columns-repeated="4" table:style-name="ce51"/>
          <table:table-cell table:style-name="ce54" office:value-type="float" office:value="405639.37" table:number-columns-spanned="3" table:number-rows-spanned="1">
            <text:p>405639,37</text:p>
          </table:table-cell>
          <table:covered-table-cell table:style-name="ce57"/>
          <table:covered-table-cell table:style-name="ce54"/>
          <table:table-cell table:number-columns-repeated="1013"/>
        </table:table-row>
        <table:table-row table:style-name="ro11">
          <table:table-cell table:style-name="ce6"/>
          <table:table-cell table:style-name="ce45" office:value-type="string">
            <text:p>011</text:p>
          </table:table-cell>
          <table:table-cell table:style-name="ce11" office:value-type="float" office:value="31100">
            <text:p>31100</text:p>
          </table:table-cell>
          <table:table-cell table:style-name="ce14" office:value-type="string" table:number-columns-spanned="3" table:number-rows-spanned="1">
            <text:p>DEUDA PÚBLICA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OS DE EMISION,MODIFICACION Y CANCELACION DE PRESTAM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2">
            <text:p>DEUDA PÚBLICA; Gastos financieros préstamos form modif cance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49" office:value-type="float" office:value="20" table:number-columns-spanned="3" table:number-rows-spanned="2">
            <text:p>20</text:p>
          </table:table-cell>
          <table:covered-table-cell table:style-name="ce50"/>
          <table:covered-table-cell table:style-name="ce49"/>
          <table:table-cell table:number-columns-repeated="1013"/>
        </table:table-row>
        <table:table-row table:style-name="ro23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49"/>
          <table:covered-table-cell table:style-name="ce50"/>
          <table:covered-table-cell table:style-name="ce49"/>
          <table:table-cell table:number-columns-repeated="1013"/>
        </table:table-row>
        <table:table-row table:style-name="ro24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OS DE EMISION,MODIFICACION Y CANCELACION DE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31100</text:p>
          </table:table-cell>
          <table:covered-table-cell table:style-name="ce46"/>
          <table:table-cell table:style-name="ce65" office:value-type="float" office:value="20" table:number-columns-spanned="3" table:number-rows-spanned="1">
            <text:p>20</text:p>
          </table:table-cell>
          <table:covered-table-cell table:style-name="ce66"/>
          <table:covered-table-cell table:style-name="ce65"/>
          <table:table-cell table:number-columns-repeated="1013"/>
        </table:table-row>
        <table:table-row table:style-name="ro25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35200" table:number-columns-spanned="1" table:number-rows-spanned="2">
            <text:p>35200</text:p>
          </table:table-cell>
          <table:table-cell table:style-name="ce15" office:value-type="string" table:number-columns-spanned="3" table:number-rows-spanned="1">
            <text:p>PRESTAMOS</text:p>
          </table:table-cell>
          <table:covered-table-cell table:number-columns-repeated="2" table:style-name="ce15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6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gast finan inter demo otros gast finan intereses demora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31" table:number-columns-spanned="1" table:number-rows-spanned="2">
            <text:p>931</text:p>
          </table:table-cell>
          <table:table-cell table:style-name="ce11" office:value-type="float" office:value="35200" table:number-columns-spanned="1" table:number-rows-spanned="2">
            <text:p>35200</text:p>
          </table:table-cell>
          <table:table-cell table:style-name="ce14" office:value-type="string" table:number-columns-spanned="3" table:number-rows-spanned="1">
            <text:p>ADMÓN GENERAL; INTERESES DE DEMORA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50000" table:number-columns-spanned="3" table:number-rows-spanned="1">
            <text:p>5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7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2">
            <text:p>POLÍ ECONÓ Y FISC;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1">
          <table:table-cell table:style-name="ce6" table:number-columns-spanned="1" table:number-rows-spanned="3"/>
          <table:table-cell table:style-name="ce10" table:number-columns-spanned="1" table:number-rows-spanned="3"/>
          <table:table-cell table:style-name="ce10" table:number-columns-spanned="1" table:number-rows-spanned="3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gast finan inter demo otros gast finan intereses demora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gast finan inter demo otros gast finan intereses demora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2" office:value-type="float" office:value="25750" table:number-columns-spanned="3" table:number-rows-spanned="2">
            <text:p>2575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finan inter demo otros gast finan intereses demora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35200</text:p>
          </table:table-cell>
          <table:covered-table-cell table:style-name="ce46"/>
          <table:table-cell table:style-name="ce31" office:value-type="float" office:value="75750" table:number-columns-spanned="3" table:number-rows-spanned="1">
            <text:p>7575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7">
          <table:table-cell table:style-name="ce6"/>
          <table:table-cell table:style-name="ce11" office:value-type="float" office:value="931">
            <text:p>931</text:p>
          </table:table-cell>
          <table:table-cell table:style-name="ce11" office:value-type="float" office:value="35900">
            <text:p>35900</text:p>
          </table:table-cell>
          <table:table-cell table:style-name="ce14" office:value-type="string" table:number-columns-spanned="3" table:number-rows-spanned="2">
            <text:p>POLÍ ECONÓ Y FISC;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2">
          <table:table-cell table:style-name="ce6" table:number-columns-spanned="1" table:number-rows-spanned="3"/>
          <table:table-cell table:style-name="ce10" table:number-columns-spanned="1" table:number-rows-spanned="3"/>
          <table:table-cell table:style-name="ce10" table:number-columns-spanned="1" table:number-rows-spanned="3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gast finan inter demo gast finan otros gastos financier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POLÍTICA ECONÓMICA Y FISCAL; OTROS GTOS FROS, COMISIONE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0" office:value-type="float" office:value="121113.61" table:number-columns-spanned="3" table:number-rows-spanned="2">
            <text:p>121113,61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0"/>
          <table:covered-table-cell table:style-name="ce38"/>
          <table:covered-table-cell table:style-name="ce30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gast finan inter demo gast finan otros gastos financieros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35900</text:p>
          </table:table-cell>
          <table:covered-table-cell table:style-name="ce46"/>
          <table:table-cell table:style-name="ce31" office:value-type="float" office:value="121113.61" table:number-columns-spanned="3" table:number-rows-spanned="1">
            <text:p>121113,61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7">
          <table:table-cell table:style-name="ce6"/>
          <table:table-cell table:style-name="ce11" office:value-type="float" office:value="941">
            <text:p>941</text:p>
          </table:table-cell>
          <table:table-cell table:style-name="ce11" office:value-type="float" office:value="45100">
            <text:p>45100</text:p>
          </table:table-cell>
          <table:table-cell table:style-name="ce14" office:value-type="string" table:number-columns-spanned="3" table:number-rows-spanned="2">
            <text:p>TRANSFE COMUNI AUTÓNO;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2">
          <table:table-cell table:style-name="ce6" table:number-columns-spanned="1" table:number-rows-spanned="3"/>
          <table:table-cell table:style-name="ce10" table:number-columns-spanned="1" table:number-rows-spanned="3"/>
          <table:table-cell table:style-name="ce10" table:number-columns-spanned="1" table:number-rows-spanned="3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transf corri comu auto orga auto agencia comunid autónom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TRANSF COMUNIDADES AUTÓNOMAS; AGENCIA PROTECCIÓN MEDIO URBAN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2" office:value-type="float" office:value="15000" table:number-columns-spanned="3" table:number-rows-spanned="2">
            <text:p>1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transf corri comu auto orga auto agencia comunid autónomas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45100</text:p>
          </table:table-cell>
          <table:covered-table-cell table:style-name="ce46"/>
          <table:table-cell table:style-name="ce31" office:value-type="float" office:value="15000" table:number-columns-spanned="3" table:number-rows-spanned="1">
            <text:p>15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7">
          <table:table-cell table:style-name="ce6"/>
          <table:table-cell table:style-name="ce11" office:value-type="float" office:value="241">
            <text:p>241</text:p>
          </table:table-cell>
          <table:table-cell table:style-name="ce11" office:value-type="float" office:value="45200">
            <text:p>45200</text:p>
          </table:table-cell>
          <table:table-cell table:style-name="ce14" office:value-type="string" table:number-columns-spanned="3" table:number-rows-spanned="2">
            <text:p>FOMEN EMPLEO;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2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transf corri comuni autono funda comuni autonom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1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FOMENTO EMPLEO; A FUNDACIONES DE LAS COMUNIDADES AUTONOM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6000" table:number-columns-spanned="3" table:number-rows-spanned="1">
            <text:p>16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8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transf corri comuni autono funda comuni autonomas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45200</text:p>
          </table:table-cell>
          <table:covered-table-cell table:style-name="ce46"/>
          <table:table-cell table:style-name="ce31" office:value-type="float" office:value="16000" table:number-columns-spanned="3" table:number-rows-spanned="1">
            <text:p>16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6" table:number-rows-repeated="1048537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45" table:style-name="ta4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32" table:default-cell-style-name="Excel_20_Built-in_20_Normal"/>
        <table:table-column table:style-name="co33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45">
            <text:p>45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136">
            <text:p>136</text:p>
          </table:table-cell>
          <table:table-cell table:style-name="ce9" office:value-type="float" office:value="46600">
            <text:p>46600</text:p>
          </table:table-cell>
          <table:table-cell table:style-name="ce13" office:value-type="string" table:number-columns-spanned="3" table:number-rows-spanned="1">
            <text:p>SERV PREVEN Y EXTIN INCENDIOS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transfe corrient entid locales agrupen municip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32" table:number-columns-spanned="1" table:number-rows-spanned="2">
            <text:p>432</text:p>
          </table:table-cell>
          <table:table-cell table:style-name="ce11" office:value-type="float" office:value="46600" table:number-columns-spanned="1" table:number-rows-spanned="2">
            <text:p>46600</text:p>
          </table:table-cell>
          <table:table-cell table:style-name="ce14" office:value-type="string" table:number-columns-spanned="3" table:number-rows-spanned="1">
            <text:p>PREV Y EXTIN INCENDIOS; Subv y transf entidades municipi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410000" table:number-columns-spanned="3" table:number-rows-spanned="1">
            <text:p>410000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INFO Y PROMO TURÍ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transfe corrient entid locales agrupen municipio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INF. PROM. TURÍSTICA; Subv y transfer. A ent. agrup. munic.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2000" table:number-columns-spanned="3" table:number-rows-spanned="2">
            <text:p>12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transfe corrient entid locales agrupen municipios</text:p>
          </table:table-cell>
          <table:covered-table-cell table:number-columns-repeated="2" table:style-name="ce15"/>
          <table:table-cell table:style-name="ce46" office:value-type="string" table:number-columns-spanned="2" table:number-rows-spanned="1">
            <text:p>Total Económica 46600</text:p>
          </table:table-cell>
          <table:covered-table-cell table:style-name="ce46"/>
          <table:table-cell table:style-name="ce31" office:value-type="float" office:value="422000" table:number-columns-spanned="3" table:number-rows-spanned="1">
            <text:p>422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231">
            <text:p>231</text:p>
          </table:table-cell>
          <table:table-cell table:style-name="ce11" office:value-type="float" office:value="48000">
            <text:p>48000</text:p>
          </table:table-cell>
          <table:table-cell table:style-name="ce14" office:value-type="string" table:number-columns-spanned="3" table:number-rows-spanned="1">
            <text:p>ASIS SOCIAL PRIM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transf corri familias e institu sin fines de lucr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48000" table:number-columns-spanned="1" table:number-rows-spanned="2">
            <text:p>48000</text:p>
          </table:table-cell>
          <table:table-cell table:style-name="ce14" office:value-type="string" table:number-columns-spanned="3" table:number-rows-spanned="1">
            <text:p>ASIST. SOCIAL; <text:s text:c="2"/>AYUDAS EMERGENCIA SOCIAL Y OTR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606000" table:number-columns-spanned="3" table:number-rows-spanned="1">
            <text:p>606000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EDUC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transf corri familias e institu sin fines de lucr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34" table:number-columns-spanned="1" table:number-rows-spanned="2">
            <text:p>334</text:p>
          </table:table-cell>
          <table:table-cell table:style-name="ce11" office:value-type="float" office:value="48000" table:number-columns-spanned="1" table:number-rows-spanned="2">
            <text:p>48000</text:p>
          </table:table-cell>
          <table:table-cell table:style-name="ce14" office:value-type="string" table:number-columns-spanned="3" table:number-rows-spanned="1">
            <text:p>ADMÓN GRAL EDUCACIÓN; OTRAS SUBVEN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130000" table:number-columns-spanned="3" table:number-rows-spanned="1">
            <text:p>130000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ROMO CULTU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transf corri familias e institu sin fines de lucr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38" table:number-columns-spanned="1" table:number-rows-spanned="2">
            <text:p>338</text:p>
          </table:table-cell>
          <table:table-cell table:style-name="ce11" office:value-type="float" office:value="48000" table:number-columns-spanned="1" table:number-rows-spanned="2">
            <text:p>48000</text:p>
          </table:table-cell>
          <table:table-cell table:style-name="ce14" office:value-type="string" table:number-columns-spanned="3" table:number-rows-spanned="1">
            <text:p>PROMOCIÓN CULTURAL: Subv y transf a fam e inst sin ánimo luc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5000" table:number-columns-spanned="3" table:number-rows-spanned="1">
            <text:p>1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FIEST POPU Y FEJOS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transf corri familias e institu sin fines de lucr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41" table:number-columns-spanned="1" table:number-rows-spanned="2">
            <text:p>341</text:p>
          </table:table-cell>
          <table:table-cell table:style-name="ce11" office:value-type="float" office:value="48000" table:number-columns-spanned="1" table:number-rows-spanned="2">
            <text:p>48000</text:p>
          </table:table-cell>
          <table:table-cell table:style-name="ce14" office:value-type="string" table:number-columns-spanned="3" table:number-rows-spanned="1">
            <text:p>FIESTAS POPULARES Y FESTEJOS; OTRAS SUBVEN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64500" table:number-columns-spanned="3" table:number-rows-spanned="1">
            <text:p>645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ROMO Y FOMEN DEPO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transf corri familias e institu sin fines de lucr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10" table:number-columns-spanned="1" table:number-rows-spanned="2">
            <text:p>410</text:p>
          </table:table-cell>
          <table:table-cell table:style-name="ce11" office:value-type="float" office:value="48000" table:number-columns-spanned="1" table:number-rows-spanned="2">
            <text:p>48000</text:p>
          </table:table-cell>
          <table:table-cell table:style-name="ce14" office:value-type="string" table:number-columns-spanned="3" table:number-rows-spanned="1">
            <text:p>PROMOCIÓN Y FOMENTO DEPORTE; OTRAS SUBVENCION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142000" table:number-columns-spanned="3" table:number-rows-spanned="1">
            <text:p>142000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AGRICU, GANA Y PESC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transf corri familias e institu sin fines de lucr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ADMÓN GRAL AGRICULTURA, GANADERÍA Y PESCA; OTRAS SUBVENCIONE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1000" table:number-columns-spanned="3" table:number-rows-spanned="1">
            <text:p>11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6" table:number-rows-repeated="1048544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46" table:style-name="ta4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6" table:default-cell-style-name="Excel_20_Built-in_20_Normal"/>
        <table:table-column table:style-name="co6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46">
            <text:p>46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912">
            <text:p>912</text:p>
          </table:table-cell>
          <table:table-cell table:style-name="ce9" office:value-type="float" office:value="48000">
            <text:p>48000</text:p>
          </table:table-cell>
          <table:table-cell table:style-name="ce13" office:value-type="string" table:number-columns-spanned="3" table:number-rows-spanned="1">
            <text:p>ÓRGAN GOBIER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transf corri familias e institu sin fines de lucro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ÓRGANOS GOBIERNO; OTRAS SUBVENCIONES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0920" table:number-columns-spanned="3" table:number-rows-spanned="2">
            <text:p>1092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transf corri familias e institu sin fines de lucro</text:p>
          </table:table-cell>
          <table:covered-table-cell table:number-columns-repeated="2" table:style-name="ce15"/>
          <table:table-cell table:style-name="ce61" office:value-type="string" table:number-columns-spanned="2" table:number-rows-spanned="1">
            <text:p>Total Económica 48000</text:p>
          </table:table-cell>
          <table:covered-table-cell table:style-name="ce61"/>
          <table:table-cell table:style-name="ce31" office:value-type="float" office:value="979420" table:number-columns-spanned="3" table:number-rows-spanned="1">
            <text:p>97942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51">
            <text:p>151</text:p>
          </table:table-cell>
          <table:table-cell table:style-name="ce11" office:value-type="float" office:value="60000">
            <text:p>60000</text:p>
          </table:table-cell>
          <table:table-cell table:style-name="ce14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VERSION EN TERREN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32" table:number-columns-spanned="1" table:number-rows-spanned="2">
            <text:p>1532</text:p>
          </table:table-cell>
          <table:table-cell table:style-name="ce11" office:value-type="float" office:value="60000" table:number-columns-spanned="1" table:number-rows-spanned="2">
            <text:p>60000</text:p>
          </table:table-cell>
          <table:table-cell table:style-name="ce14" office:value-type="string" table:number-columns-spanned="3" table:number-rows-spanned="1">
            <text:p>INVERSION EN TERREN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AVIME VÍAS PÚBL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VERSION EN TERREN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71" table:number-columns-spanned="1" table:number-rows-spanned="2">
            <text:p>171</text:p>
          </table:table-cell>
          <table:table-cell table:style-name="ce11" office:value-type="float" office:value="60000" table:number-columns-spanned="1" table:number-rows-spanned="2">
            <text:p>60000</text:p>
          </table:table-cell>
          <table:table-cell table:style-name="ce14" office:value-type="string" table:number-columns-spanned="3" table:number-rows-spanned="1">
            <text:p>PAVIMENT VÍAS PUB; Inversiones nueva inf bbs uso genterren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ARQ Y JARD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INVERSION EN TERRENO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PARQUES Y JARD; Inv nueva bbs terren</text:p>
          </table:table-cell>
          <table:covered-table-cell table:number-columns-repeated="2" table:style-name="ce14"/>
          <table:covered-table-cell table:number-columns-repeated="2"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INVERSION EN TERRENOS</text:p>
          </table:table-cell>
          <table:covered-table-cell table:number-columns-repeated="2" table:style-name="ce15"/>
          <table:table-cell table:style-name="ce61" office:value-type="string" table:number-columns-spanned="2" table:number-rows-spanned="1">
            <text:p>Total Económica 60000</text:p>
          </table:table-cell>
          <table:covered-table-cell table:style-name="ce61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51">
            <text:p>151</text:p>
          </table:table-cell>
          <table:table-cell table:style-name="ce11" office:value-type="float" office:value="60900">
            <text:p>60900</text:p>
          </table:table-cell>
          <table:table-cell table:style-name="ce14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ver real inver nuev infra biene destina al uso gr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34" table:number-columns-spanned="1" table:number-rows-spanned="2">
            <text:p>334</text:p>
          </table:table-cell>
          <table:table-cell table:style-name="ce11" office:value-type="float" office:value="60900" table:number-columns-spanned="1" table:number-rows-spanned="2">
            <text:p>60900</text:p>
          </table:table-cell>
          <table:table-cell table:style-name="ce14" office:value-type="string" table:number-columns-spanned="3" table:number-rows-spanned="1">
            <text:p>inver real inver nuev infra biene destina al uso gr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56" office:value-type="float" office:value="1123050.6" table:number-columns-spanned="3" table:number-rows-spanned="1">
            <text:p>1123050,6</text:p>
          </table:table-cell>
          <table:covered-table-cell table:style-name="ce59"/>
          <table:covered-table-cell table:style-name="ce56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ROMO CULTU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ver real inver nuev infra biene destina al uso gr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32" table:number-columns-spanned="1" table:number-rows-spanned="2">
            <text:p>432</text:p>
          </table:table-cell>
          <table:table-cell table:style-name="ce11" office:value-type="float" office:value="60900" table:number-columns-spanned="1" table:number-rows-spanned="2">
            <text:p>60900</text:p>
          </table:table-cell>
          <table:table-cell table:style-name="ce14" office:value-type="string" table:number-columns-spanned="3" table:number-rows-spanned="1">
            <text:p>inver real inver nuev infra biene destina al uso gr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INFO Y PROMO TURÍ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inver real inver nuev infra biene destina al uso gral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Turismo - Otras invers nueva infraest y bienes uso general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5000" table:number-columns-spanned="3" table:number-rows-spanned="2">
            <text:p>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inver real inver nuev infra biene destina al uso gral</text:p>
          </table:table-cell>
          <table:covered-table-cell table:number-columns-repeated="2" table:style-name="ce15"/>
          <table:table-cell table:style-name="ce61" office:value-type="string" table:number-columns-spanned="2" table:number-rows-spanned="1">
            <text:p>Total Económica 60900</text:p>
          </table:table-cell>
          <table:covered-table-cell table:style-name="ce61"/>
          <table:table-cell table:style-name="ce47" office:value-type="float" office:value="1128050.6" table:number-columns-spanned="3" table:number-rows-spanned="1">
            <text:p>1128050,6</text:p>
          </table:table-cell>
          <table:covered-table-cell table:style-name="ce48"/>
          <table:covered-table-cell table:style-name="ce47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51">
            <text:p>151</text:p>
          </table:table-cell>
          <table:table-cell table:style-name="ce11" office:value-type="float" office:value="61000">
            <text:p>61000</text:p>
          </table:table-cell>
          <table:table-cell table:style-name="ce14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versiones en terren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URBANISMO; Inv repos inf bbs uso general terren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6" table:number-rows-repeated="1048540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47" table:style-name="ta4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8" table:default-cell-style-name="Excel_20_Built-in_20_Normal"/>
        <table:table-column table:style-name="co6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47">
            <text:p>47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19">
          <table:table-cell table:style-name="ce5"/>
          <table:table-cell table:style-name="ce37" table:number-columns-repeated="2"/>
          <table:table-cell table:style-name="ce51" office:value-type="string" table:number-columns-spanned="5" table:number-rows-spanned="1">
            <text:p>Inversiones en terrenos <text:s text:c="121"/>Total Económica 61000</text:p>
          </table:table-cell>
          <table:covered-table-cell table:number-columns-repeated="4" table:style-name="ce51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51">
            <text:p>151</text:p>
          </table:table-cell>
          <table:table-cell table:style-name="ce11" office:value-type="float" office:value="61900">
            <text:p>61900</text:p>
          </table:table-cell>
          <table:table-cell table:style-name="ce14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ver real inver repo infra bien destina al uso gr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532" table:number-columns-spanned="1" table:number-rows-spanned="2">
            <text:p>1532</text:p>
          </table:table-cell>
          <table:table-cell table:style-name="ce11" office:value-type="float" office:value="61900" table:number-columns-spanned="1" table:number-rows-spanned="2">
            <text:p>61900</text:p>
          </table:table-cell>
          <table:table-cell table:style-name="ce14" office:value-type="string" table:number-columns-spanned="3" table:number-rows-spanned="1">
            <text:p>URBANISMO; INV. REPOSICION OBRAS URB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2227.34" table:number-columns-spanned="3" table:number-rows-spanned="1">
            <text:p>12227,34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PAVIME VÍAS PÚBLI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ver real inver repo infra bien destina al uso gr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5" table:number-columns-spanned="1" table:number-rows-spanned="2">
            <text:p>165</text:p>
          </table:table-cell>
          <table:table-cell table:style-name="ce11" office:value-type="float" office:value="61900" table:number-columns-spanned="1" table:number-rows-spanned="2">
            <text:p>61900</text:p>
          </table:table-cell>
          <table:table-cell table:style-name="ce14" office:value-type="string" table:number-columns-spanned="3" table:number-rows-spanned="1">
            <text:p>VÍAS PÚBLICAS; INV. REPOS. INFRA. URB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LUM PÚB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ver real inver repo infra bien destina al uso gr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32" table:number-columns-spanned="1" table:number-rows-spanned="2">
            <text:p>432</text:p>
          </table:table-cell>
          <table:table-cell table:style-name="ce11" office:value-type="float" office:value="61900" table:number-columns-spanned="1" table:number-rows-spanned="2">
            <text:p>61900</text:p>
          </table:table-cell>
          <table:table-cell table:style-name="ce14" office:value-type="string" table:number-columns-spanned="3" table:number-rows-spanned="1">
            <text:p>inver real inver repo infra bien destina al uso gr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INFO Y PROMO TURÍ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inver real inver repo infra bien destina al uso gra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TURISMO; Otras Inver Reposic destinados uso gral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2" office:value-type="float" office:value="5000" table:number-columns-spanned="3" table:number-rows-spanned="2">
            <text:p>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2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inver real inver repo infra bien destina al uso gral</text:p>
          </table:table-cell>
          <table:covered-table-cell table:number-columns-repeated="2" table:style-name="ce15"/>
          <table:table-cell table:style-name="ce62" office:value-type="string" table:number-columns-spanned="2" table:number-rows-spanned="1">
            <text:p>Total Económica 61900</text:p>
          </table:table-cell>
          <table:covered-table-cell table:style-name="ce62"/>
          <table:table-cell table:style-name="ce31" office:value-type="float" office:value="17227.34" table:number-columns-spanned="3" table:number-rows-spanned="1">
            <text:p>17227,34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51">
            <text:p>151</text:p>
          </table:table-cell>
          <table:table-cell table:style-name="ce11" office:value-type="float" office:value="62100">
            <text:p>62100</text:p>
          </table:table-cell>
          <table:table-cell table:style-name="ce14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Terrenos y bienes natu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342" table:number-columns-spanned="1" table:number-rows-spanned="2">
            <text:p>342</text:p>
          </table:table-cell>
          <table:table-cell table:style-name="ce11" office:value-type="float" office:value="62100" table:number-columns-spanned="1" table:number-rows-spanned="2">
            <text:p>62100</text:p>
          </table:table-cell>
          <table:table-cell table:style-name="ce14" office:value-type="string" table:number-columns-spanned="3" table:number-rows-spanned="1">
            <text:p>URBANISMO; Inver nueva inf bbs terreno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INSTALA DEPO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Terrenos y bienes naturale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INSTALA DEPOR; inver nueva inf bbs serv terreno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Terrenos y bienes naturales</text:p>
          </table:table-cell>
          <table:covered-table-cell table:number-columns-repeated="2" table:style-name="ce15"/>
          <table:table-cell table:style-name="ce62" office:value-type="string" table:number-columns-spanned="2" table:number-rows-spanned="1">
            <text:p>Total Económica 62100</text:p>
          </table:table-cell>
          <table:covered-table-cell table:style-name="ce62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3">
            <text:p>133</text:p>
          </table:table-cell>
          <table:table-cell table:style-name="ce11" office:value-type="float" office:value="62200">
            <text:p>62200</text:p>
          </table:table-cell>
          <table:table-cell table:style-name="ce14" office:value-type="string" table:number-columns-spanned="3" table:number-rows-spanned="1">
            <text:p>ORDEN TRÁFICO Y EST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ver reales inver nuev funcio opera serv edif otras constru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ORDENACION TRAFICO Y ESTACIONAMIENTO; Inv. rep. Edif. Const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0" office:value-type="float" office:value="140000" table:number-columns-spanned="3" table:number-rows-spanned="1">
            <text:p>140000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18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inver reales inver nuev funcio opera serv edif otras constru</text:p>
          </table:table-cell>
          <table:covered-table-cell table:number-columns-repeated="2" table:style-name="ce15"/>
          <table:table-cell table:style-name="ce62" office:value-type="string" table:number-columns-spanned="2" table:number-rows-spanned="1">
            <text:p>Total Económica 62200</text:p>
          </table:table-cell>
          <table:covered-table-cell table:style-name="ce62"/>
          <table:table-cell table:style-name="ce31" office:value-type="float" office:value="140000" table:number-columns-spanned="3" table:number-rows-spanned="1">
            <text:p>140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6" table:number-rows-repeated="1048543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48" table:style-name="ta4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70" table:default-cell-style-name="Excel_20_Built-in_20_Normal"/>
        <table:table-column table:style-name="co71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48">
            <text:p>48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410">
            <text:p>410</text:p>
          </table:table-cell>
          <table:table-cell table:style-name="ce9" office:value-type="float" office:value="62300">
            <text:p>62300</text:p>
          </table:table-cell>
          <table:table-cell table:style-name="ce13" office:value-type="string" table:number-columns-spanned="3" table:number-rows-spanned="1">
            <text:p>ADMINI GRAL AGRICU, GANA Y PESCA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ver reales inver nuev funcio opera serv maqui instala tecn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62300" table:number-columns-spanned="1" table:number-rows-spanned="2">
            <text:p>62300</text:p>
          </table:table-cell>
          <table:table-cell table:style-name="ce14" office:value-type="string" table:number-columns-spanned="3" table:number-rows-spanned="1">
            <text:p>AGRICULTURA PESCA; inver reales inver nuev funcio opera ser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050" table:number-columns-spanned="3" table:number-rows-spanned="1">
            <text:p>1005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inver reales inver nuev funcio opera serv maqui instala tecn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MAQUINARIA, INST. Y UTILLAJE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5000" table:number-columns-spanned="3" table:number-rows-spanned="2">
            <text:p>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inver reales inver nuev funcio opera serv maqui instala tecn</text:p>
          </table:table-cell>
          <table:covered-table-cell table:number-columns-repeated="2" table:style-name="ce15"/>
          <table:table-cell table:style-name="ce22" office:value-type="string" table:number-columns-spanned="2" table:number-rows-spanned="1">
            <text:p>Total Económica 62300</text:p>
          </table:table-cell>
          <table:covered-table-cell table:style-name="ce22"/>
          <table:table-cell table:style-name="ce31" office:value-type="float" office:value="15050" table:number-columns-spanned="3" table:number-rows-spanned="1">
            <text:p>1505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920">
            <text:p>920</text:p>
          </table:table-cell>
          <table:table-cell table:style-name="ce11" office:value-type="float" office:value="62400">
            <text:p>62400</text:p>
          </table:table-cell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inver reales inver nuev funcio opera serv element transporte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MATERIAL DE TRANSPORTE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5000" table:number-columns-spanned="3" table:number-rows-spanned="2">
            <text:p>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inver reales inver nuev funcio opera serv element transporte</text:p>
          </table:table-cell>
          <table:covered-table-cell table:number-columns-repeated="2" table:style-name="ce15"/>
          <table:table-cell table:style-name="ce22" office:value-type="string" table:number-columns-spanned="2" table:number-rows-spanned="1">
            <text:p>Total Económica 62400</text:p>
          </table:table-cell>
          <table:covered-table-cell table:style-name="ce22"/>
          <table:table-cell table:style-name="ce55" office:value-type="float" office:value="5000" table:number-columns-spanned="3" table:number-rows-spanned="1">
            <text:p>5000</text:p>
          </table:table-cell>
          <table:covered-table-cell table:style-name="ce58"/>
          <table:covered-table-cell table:style-name="ce55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231">
            <text:p>231</text:p>
          </table:table-cell>
          <table:table-cell table:style-name="ce11" office:value-type="float" office:value="62500">
            <text:p>62500</text:p>
          </table:table-cell>
          <table:table-cell table:style-name="ce14" office:value-type="string" table:number-columns-spanned="3" table:number-rows-spanned="1">
            <text:p>ASIS SOCIAL PRIMA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ver real inver nuev asoc funci oper servi mobiliari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62500" table:number-columns-spanned="1" table:number-rows-spanned="2">
            <text:p>62500</text:p>
          </table:table-cell>
          <table:table-cell table:style-name="ce14" office:value-type="string" table:number-columns-spanned="3" table:number-rows-spanned="1">
            <text:p>ASIST. SOCIAL; INVERSIÓN MOBILIARI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5000" table:number-columns-spanned="3" table:number-rows-spanned="1">
            <text:p>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inver real inver nuev asoc funci oper servi mobiliario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INVERSIÓN MOBILIARIO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5000" table:number-columns-spanned="3" table:number-rows-spanned="2">
            <text:p>5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inver real inver nuev asoc funci oper servi mobiliario</text:p>
          </table:table-cell>
          <table:covered-table-cell table:number-columns-repeated="2" table:style-name="ce15"/>
          <table:table-cell table:style-name="ce22" office:value-type="string" table:number-columns-spanned="2" table:number-rows-spanned="1">
            <text:p>Total Económica 62500</text:p>
          </table:table-cell>
          <table:covered-table-cell table:style-name="ce22"/>
          <table:table-cell table:style-name="ce31" office:value-type="float" office:value="10000" table:number-columns-spanned="3" table:number-rows-spanned="1">
            <text:p>10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432">
            <text:p>432</text:p>
          </table:table-cell>
          <table:table-cell table:style-name="ce11" office:value-type="float" office:value="62600">
            <text:p>62600</text:p>
          </table:table-cell>
          <table:table-cell table:style-name="ce14" office:value-type="string" table:number-columns-spanned="3" table:number-rows-spanned="1">
            <text:p>INFO Y PROMO TURÍ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ver reales inver nuev funcio opera serv equi proce informa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62600" table:number-columns-spanned="1" table:number-rows-spanned="2">
            <text:p>62600</text:p>
          </table:table-cell>
          <table:table-cell table:style-name="ce14" office:value-type="string" table:number-columns-spanned="3" table:number-rows-spanned="1">
            <text:p>INFO Y PROMO TURIS; inver reales inver nuev funcio opera ser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687.5" table:number-columns-spanned="3" table:number-rows-spanned="1">
            <text:p>10687,5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ver reales inver nuev funcio opera serv equi proce informa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ADMÓN GENERAL; INVERSIÓN EQUIPOS PROCESOS INFORMACIÓN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000" table:number-columns-spanned="3" table:number-rows-spanned="1">
            <text:p>10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8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inver reales inver nuev funcio opera serv equi proce informa</text:p>
          </table:table-cell>
          <table:covered-table-cell table:number-columns-repeated="2" table:style-name="ce15"/>
          <table:table-cell table:style-name="ce22" office:value-type="string" table:number-columns-spanned="2" table:number-rows-spanned="1">
            <text:p>Total Económica 62600</text:p>
          </table:table-cell>
          <table:covered-table-cell table:style-name="ce22"/>
          <table:table-cell table:style-name="ce31" office:value-type="float" office:value="20687.5" table:number-columns-spanned="3" table:number-rows-spanned="1">
            <text:p>20687,5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6" table:number-rows-repeated="1048542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49" table:style-name="ta4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5"/>
        </table:table-row>
        <table:table-row table:style-name="ro2">
          <table:covered-table-cell table:number-columns-repeated="5" table:style-name="ce2"/>
          <table: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49">
            <text:p>49</text:p>
          </table:table-cell>
          <table:table-cell table:number-columns-repeated="1015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5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5" office:value-type="float" office:value="2023">
            <text:p>2023</text:p>
          </table:table-cell>
          <table:table-cell table:number-columns-repeated="1015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8" office:value-type="string" table:number-columns-spanned="4" table:number-rows-spanned="1">
            <text:p>Descripción</text:p>
          </table:table-cell>
          <table:covered-table-cell table:number-columns-repeated="3" table:style-name="ce8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4"/>
        </table:table-row>
        <table:table-row table:style-name="ro6">
          <table:table-cell table:style-name="ce5"/>
          <table:table-cell table:style-name="ce9" office:value-type="float" office:value="164">
            <text:p>164</text:p>
          </table:table-cell>
          <table:table-cell table:style-name="ce9" office:value-type="float" office:value="63200">
            <text:p>63200</text:p>
          </table:table-cell>
          <table:table-cell table:style-name="ce44" office:value-type="string" table:number-columns-spanned="4" table:number-rows-spanned="1">
            <text:p>CEMEN Y SERVI FUNER;</text:p>
          </table:table-cell>
          <table:covered-table-cell table:number-columns-repeated="3" table:style-name="ce44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inver real inver repo aso funci oper servi edif y otr constr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165" table:number-columns-spanned="1" table:number-rows-spanned="2">
            <text:p>165</text:p>
          </table:table-cell>
          <table:table-cell table:style-name="ce11" office:value-type="float" office:value="63200" table:number-columns-spanned="1" table:number-rows-spanned="2">
            <text:p>63200</text:p>
          </table:table-cell>
          <table:table-cell table:style-name="ce45" office:value-type="string" table:number-columns-spanned="4" table:number-rows-spanned="1">
            <text:p>CEMENTERIOS Y SERV. FUN; inver real inver repo aso funci ope</text:p>
          </table:table-cell>
          <table:covered-table-cell table:number-columns-repeated="3" table:style-name="ce45"/>
          <table:table-cell table:style-name="ce32" office:value-type="float" office:value="2000" table:number-columns-spanned="3" table:number-rows-spanned="1">
            <text:p>2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LUM PÚBL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inver real inver repo aso funci oper servi edif y otr constr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231" table:number-columns-spanned="1" table:number-rows-spanned="2">
            <text:p>231</text:p>
          </table:table-cell>
          <table:table-cell table:style-name="ce11" office:value-type="float" office:value="63200" table:number-columns-spanned="1" table:number-rows-spanned="2">
            <text:p>63200</text:p>
          </table:table-cell>
          <table:table-cell table:style-name="ce45" office:value-type="string" table:number-columns-spanned="4" table:number-rows-spanned="1">
            <text:p>ALUM PÚBL; inver real inver repo aso funci oper servi edif y</text:p>
          </table:table-cell>
          <table:covered-table-cell table:number-columns-repeated="3" table:style-name="ce45"/>
          <table:table-cell table:style-name="ce32" office:value-type="float" office:value="40637.69" table:number-columns-spanned="3" table:number-rows-spanned="1">
            <text:p>40637,69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SIS SOCIAL PRIM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inver real inver repo aso funci oper servi edif y otr constr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241" table:number-columns-spanned="1" table:number-rows-spanned="2">
            <text:p>241</text:p>
          </table:table-cell>
          <table:table-cell table:style-name="ce11" office:value-type="float" office:value="63200" table:number-columns-spanned="1" table:number-rows-spanned="2">
            <text:p>63200</text:p>
          </table:table-cell>
          <table:table-cell table:style-name="ce45" office:value-type="string" table:number-columns-spanned="4" table:number-rows-spanned="1">
            <text:p>ASISTENCIA SOCIAL PRIM; Inv. Rep. Edif y Const.</text:p>
          </table:table-cell>
          <table:covered-table-cell table:number-columns-repeated="3" table:style-name="ce45"/>
          <table:table-cell table:style-name="ce32" office:value-type="float" office:value="5000" table:number-columns-spanned="3" table:number-rows-spanned="1">
            <text:p>5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FOMEN EMPLEO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inver real inver repo aso funci oper servi edif y otr constr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20" table:number-columns-spanned="1" table:number-rows-spanned="2">
            <text:p>320</text:p>
          </table:table-cell>
          <table:table-cell table:style-name="ce11" office:value-type="float" office:value="63200" table:number-columns-spanned="1" table:number-rows-spanned="2">
            <text:p>63200</text:p>
          </table:table-cell>
          <table:table-cell table:style-name="ce45" office:value-type="string" table:number-columns-spanned="4" table:number-rows-spanned="1">
            <text:p>FOMEN EMPL - invers reposic servicio edificac y construc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EDUC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inver real inver repo aso funci oper servi edif y otr constr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30" table:number-columns-spanned="1" table:number-rows-spanned="2">
            <text:p>330</text:p>
          </table:table-cell>
          <table:table-cell table:style-name="ce11" office:value-type="float" office:value="63200" table:number-columns-spanned="1" table:number-rows-spanned="2">
            <text:p>63200</text:p>
          </table:table-cell>
          <table:table-cell table:style-name="ce45" office:value-type="string" table:number-columns-spanned="4" table:number-rows-spanned="1">
            <text:p>ADMON GRAL EDUCA; INV. REP COLEG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CULTU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inver real inver repo aso funci oper servi edif y otr constr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342" table:number-columns-spanned="1" table:number-rows-spanned="2">
            <text:p>342</text:p>
          </table:table-cell>
          <table:table-cell table:style-name="ce11" office:value-type="float" office:value="63200" table:number-columns-spanned="1" table:number-rows-spanned="2">
            <text:p>63200</text:p>
          </table:table-cell>
          <table:table-cell table:style-name="ce45" office:value-type="string" table:number-columns-spanned="4" table:number-rows-spanned="1">
            <text:p>ADMÓN GRAL CULTURA; Invers reposic edificios y const.</text:p>
          </table:table-cell>
          <table:covered-table-cell table:number-columns-repeated="3" table:style-name="ce45"/>
          <table:table-cell table:style-name="ce32" office:value-type="float" office:value="5000" table:number-columns-spanned="3" table:number-rows-spanned="1">
            <text:p>5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INSTALA DEPOR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inver real inver repo aso funci oper servi edif y otr constr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410" table:number-columns-spanned="1" table:number-rows-spanned="2">
            <text:p>410</text:p>
          </table:table-cell>
          <table:table-cell table:style-name="ce11" office:value-type="float" office:value="63200" table:number-columns-spanned="1" table:number-rows-spanned="2">
            <text:p>63200</text:p>
          </table:table-cell>
          <table:table-cell table:style-name="ce45" office:value-type="string" table:number-columns-spanned="4" table:number-rows-spanned="1">
            <text:p>INSTAL. DEPORTIVAS; <text:s/>Invers. Reposi. edific. y const.</text:p>
          </table:table-cell>
          <table:covered-table-cell table:number-columns-repeated="3" table:style-name="ce45"/>
          <table:table-cell table:style-name="ce32" office:value-type="float" office:value="5000" table:number-columns-spanned="3" table:number-rows-spanned="1">
            <text:p>500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ADMINI GRAL AGRICU, GANA Y PESCA;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2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inver real inver repo aso funci oper servi edif y otr constr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3">
          <table:table-cell table:style-name="ce6"/>
          <table:table-cell table:style-name="ce11" office:value-type="float" office:value="432" table:number-columns-spanned="1" table:number-rows-spanned="2">
            <text:p>432</text:p>
          </table:table-cell>
          <table:table-cell table:style-name="ce11" office:value-type="float" office:value="63200" table:number-columns-spanned="1" table:number-rows-spanned="2">
            <text:p>63200</text:p>
          </table:table-cell>
          <table:table-cell table:style-name="ce45" office:value-type="string" table:number-columns-spanned="4" table:number-rows-spanned="1">
            <text:p>AGRICULTURA PESCA; Inv. repo. edif.</text:p>
          </table:table-cell>
          <table:covered-table-cell table:number-columns-repeated="3" table:style-name="ce45"/>
          <table:table-cell table:style-name="ce32" office:value-type="float" office:value="19050" table:number-columns-spanned="3" table:number-rows-spanned="1">
            <text:p>19050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4">
          <table:table-cell table:style-name="ce6"/>
          <table:covered-table-cell table:number-columns-repeated="2" table:style-name="ce11"/>
          <table:table-cell table:style-name="ce45" office:value-type="string" table:number-columns-spanned="4" table:number-rows-spanned="1">
            <text:p>INFO Y PROMO TURÍS.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7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inver real inver repo aso funci oper servi edif y otr constr</text:p>
          </table:table-cell>
          <table:covered-table-cell table:number-columns-repeated="3" table:style-name="ce45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4"/>
        </table:table-row>
        <table:table-row table:style-name="ro15">
          <table:table-cell table:style-name="ce6"/>
          <table:table-cell table:style-name="ce10" table:number-columns-repeated="2"/>
          <table:table-cell table:style-name="ce45" office:value-type="string" table:number-columns-spanned="4" table:number-rows-spanned="1">
            <text:p>inver real inver repo aso funci oper servi edif y otr constr</text:p>
          </table:table-cell>
          <table:covered-table-cell table:number-columns-repeated="3" table:style-name="ce45"/>
          <table:table-cell table:style-name="ce32" office:value-type="float" office:value="2625" table:number-columns-spanned="3" table:number-rows-spanned="1">
            <text:p>2625</text:p>
          </table:table-cell>
          <table:covered-table-cell table:style-name="ce40"/>
          <table:covered-table-cell table:style-name="ce32"/>
          <table:table-cell table:number-columns-repeated="1014"/>
        </table:table-row>
        <table:table-row table:style-name="ro16" table:number-rows-repeated="1048543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50" table:style-name="ta5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72" table:default-cell-style-name="Excel_20_Built-in_20_Normal"/>
        <table:table-column table:style-name="co73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50">
            <text:p>50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19">
          <table:table-cell table:style-name="ce5"/>
          <table:table-cell table:style-name="ce37" table:number-columns-repeated="2"/>
          <table:table-cell table:style-name="ce51" office:value-type="string" table:number-columns-spanned="5" table:number-rows-spanned="1">
            <text:p>inver real inver repo aso funci oper servi edif y otr constr <text:s text:c="56"/>Total Económica 63200</text:p>
          </table:table-cell>
          <table:covered-table-cell table:number-columns-repeated="4" table:style-name="ce51"/>
          <table:table-cell table:style-name="ce52" office:value-type="float" office:value="79312.69" table:number-columns-spanned="3" table:number-rows-spanned="1">
            <text:p>79312,69</text:p>
          </table:table-cell>
          <table:covered-table-cell table:style-name="ce53"/>
          <table:covered-table-cell table:style-name="ce52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35">
            <text:p>135</text:p>
          </table:table-cell>
          <table:table-cell table:style-name="ce11" office:value-type="float" office:value="63300">
            <text:p>63300</text:p>
          </table:table-cell>
          <table:table-cell table:style-name="ce14" office:value-type="string" table:number-columns-spanned="3" table:number-rows-spanned="1">
            <text:p>PROTECCIÓN CIVI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ver reale reposi aso funci oper serv maqui insta tecn uti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4" table:number-columns-spanned="1" table:number-rows-spanned="2">
            <text:p>164</text:p>
          </table:table-cell>
          <table:table-cell table:style-name="ce11" office:value-type="float" office:value="63300" table:number-columns-spanned="1" table:number-rows-spanned="2">
            <text:p>63300</text:p>
          </table:table-cell>
          <table:table-cell table:style-name="ce14" office:value-type="string" table:number-columns-spanned="3" table:number-rows-spanned="1">
            <text:p>PROTECCIÓN CIVIL, Inv. repos. maquin. inst. utill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2000" table:number-columns-spanned="3" table:number-rows-spanned="1">
            <text:p>2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CEMEN Y SERVI FUNER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ver reale reposi aso funci oper serv maqui insta tecn uti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165" table:number-columns-spanned="1" table:number-rows-spanned="2">
            <text:p>165</text:p>
          </table:table-cell>
          <table:table-cell table:style-name="ce11" office:value-type="float" office:value="63300" table:number-columns-spanned="1" table:number-rows-spanned="2">
            <text:p>63300</text:p>
          </table:table-cell>
          <table:table-cell table:style-name="ce14" office:value-type="string" table:number-columns-spanned="3" table:number-rows-spanned="1">
            <text:p>CEMENTERIOS Y SERV. FUN; Inv. reposic Maq. Inst. ut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2000" table:number-columns-spanned="3" table:number-rows-spanned="1">
            <text:p>2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LUM PÚB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inver reale reposi aso funci oper serv maqui insta tecn util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inver reale reposi aso funci oper serv maqui insta tecn util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2" office:value-type="float" office:value="36153.93" table:number-columns-spanned="3" table:number-rows-spanned="2">
            <text:p>36153,93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2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inver reale reposi aso funci oper serv maqui insta tecn util</text:p>
          </table:table-cell>
          <table:covered-table-cell table:number-columns-repeated="2" table:style-name="ce15"/>
          <table:table-cell table:style-name="ce61" office:value-type="string" table:number-columns-spanned="2" table:number-rows-spanned="1">
            <text:p>Total Económica 63300</text:p>
          </table:table-cell>
          <table:covered-table-cell table:style-name="ce61"/>
          <table:table-cell table:style-name="ce31" office:value-type="float" office:value="40153.93" table:number-columns-spanned="3" table:number-rows-spanned="1">
            <text:p>40153,93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151">
            <text:p>151</text:p>
          </table:table-cell>
          <table:table-cell table:style-name="ce11" office:value-type="float" office:value="64100">
            <text:p>64100</text:p>
          </table:table-cell>
          <table:table-cell table:style-name="ce14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ver real gast inver caract inmater aplicacion informat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30" table:number-columns-spanned="1" table:number-rows-spanned="2">
            <text:p>430</text:p>
          </table:table-cell>
          <table:table-cell table:style-name="ce11" office:value-type="float" office:value="64100" table:number-columns-spanned="1" table:number-rows-spanned="2">
            <text:p>64100</text:p>
          </table:table-cell>
          <table:table-cell table:style-name="ce14" office:value-type="string" table:number-columns-spanned="3" table:number-rows-spanned="1">
            <text:p>INVERSIÓN APLICACIONES INFORMAT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ÓN GRAL COMER, TURIS Y PYMES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ver real gast inver caract inmater aplicacion informat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32" table:number-columns-spanned="1" table:number-rows-spanned="2">
            <text:p>432</text:p>
          </table:table-cell>
          <table:table-cell table:style-name="ce11" office:value-type="float" office:value="64100" table:number-columns-spanned="1" table:number-rows-spanned="2">
            <text:p>64100</text:p>
          </table:table-cell>
          <table:table-cell table:style-name="ce14" office:value-type="string" table:number-columns-spanned="3" table:number-rows-spanned="1">
            <text:p>ADMÓN GRAL COMERCIO, TURISMO; inver real gast inver caract i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8750" table:number-columns-spanned="3" table:number-rows-spanned="1">
            <text:p>1875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INFO Y PROMO TURÍS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inver real gast inver caract inmater aplicacion informat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920" table:number-columns-spanned="1" table:number-rows-spanned="2">
            <text:p>920</text:p>
          </table:table-cell>
          <table:table-cell table:style-name="ce11" office:value-type="float" office:value="64100" table:number-columns-spanned="1" table:number-rows-spanned="2">
            <text:p>64100</text:p>
          </table:table-cell>
          <table:table-cell table:style-name="ce14" office:value-type="string" table:number-columns-spanned="3" table:number-rows-spanned="1">
            <text:p>inver real gast inver caract inmater aplicacion informat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0687.5" table:number-columns-spanned="3" table:number-rows-spanned="1">
            <text:p>10687,5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7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2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1">
          <table:table-cell table:style-name="ce6" table:number-columns-spanned="1" table:number-rows-spanned="3"/>
          <table:table-cell table:style-name="ce10" table:number-columns-spanned="1" table:number-rows-spanned="3"/>
          <table:table-cell table:style-name="ce10" table:number-columns-spanned="1" table:number-rows-spanned="3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inver real gast inver caract inmater aplicacion informaticas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INISTRACION GENERAL: Gastos en aplicaciones informáticas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32" office:value-type="float" office:value="89381.01" table:number-columns-spanned="3" table:number-rows-spanned="2">
            <text:p>89381,01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covered-table-cell table:number-columns-repeated="2"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inver real gast inver caract inmater aplicacion informaticas</text:p>
          </table:table-cell>
          <table:covered-table-cell table:number-columns-repeated="2" table:style-name="ce15"/>
          <table:table-cell table:style-name="ce61" office:value-type="string" table:number-columns-spanned="2" table:number-rows-spanned="1">
            <text:p>Total Económica 64100</text:p>
          </table:table-cell>
          <table:covered-table-cell table:style-name="ce61"/>
          <table:table-cell table:style-name="ce31" office:value-type="float" office:value="118818.51" table:number-columns-spanned="3" table:number-rows-spanned="1">
            <text:p>118818,51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7">
          <table:table-cell table:style-name="ce6"/>
          <table:table-cell table:style-name="ce11" office:value-type="float" office:value="231">
            <text:p>231</text:p>
          </table:table-cell>
          <table:table-cell table:style-name="ce11" office:value-type="float" office:value="78000">
            <text:p>78000</text:p>
          </table:table-cell>
          <table:table-cell table:style-name="ce14" office:value-type="string" table:number-columns-spanned="3" table:number-rows-spanned="2">
            <text:p>ASIS SOCIAL PRIMA;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22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covered-table-cell table:number-columns-repeated="3" table:style-name="ce14"/>
          <table:covered-table-cell table:number-columns-repeated="2" table:style-name="ce6"/>
          <table:table-cell table:style-name="ce29" table:number-columns-spanned="3" table:number-rows-spanned="2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1">
            <text:p>transf capital fami institu sin fines de lucr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covered-table-cell table:style-name="ce29"/>
          <table:covered-table-cell table:style-name="ce10"/>
          <table:covered-table-cell table:style-name="ce29"/>
          <table:table-cell table:number-columns-repeated="1013"/>
        </table:table-row>
        <table:table-row table:style-name="ro15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ASIST.SOCIAL A familias e instituciones sin fines de lucr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36000" table:number-columns-spanned="3" table:number-rows-spanned="1">
            <text:p>36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6" table:number-rows-repeated="1048539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Sheet51" table:style-name="ta5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74" table:default-cell-style-name="Excel_20_Built-in_20_Normal"/>
        <table:table-column table:style-name="co75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3" office:value-type="string" table:number-columns-spanned="2" table:number-rows-spanned="1">
            <text:p>26/10/2022</text:p>
          </table:table-cell>
          <table:covered-table-cell table:style-name="ce25"/>
          <table:table-cell table:style-name="ce33" office:value-type="string">
            <text:p>13:13:01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7"/>
          <table:table-cell table:style-name="ce24" office:value-type="string" table:number-columns-spanned="2" table:number-rows-spanned="1">
            <text:p>Pág.</text:p>
          </table:table-cell>
          <table:covered-table-cell table:style-name="ce26"/>
          <table:table-cell table:style-name="ce25" office:value-type="float" office:value="51">
            <text:p>51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7"/>
          <table:table-cell table:style-name="ce3" table:number-columns-spanned="2" table:number-rows-spanned="1"/>
          <table:covered-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4"/>
        </table:table-row>
        <table:table-row table:style-name="ro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5" office:value-type="float" office:value="2023">
            <text:p>2023</text:p>
          </table:table-cell>
          <table:table-cell table:number-columns-repeated="1014"/>
        </table:table-row>
        <table:table-row table:style-name="ro5">
          <table:table-cell table:style-name="ce4" office:value-type="string">
            <text:p>Orgánica</text:p>
          </table:table-cell>
          <table:table-cell table:style-name="ce8" office:value-type="string">
            <text:p>Programa</text:p>
          </table:table-cell>
          <table:table-cell table:style-name="ce8" office:value-type="string">
            <text:p>Económica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21" table:number-columns-spanned="2" table:number-rows-spanned="1"/>
          <table:covered-table-cell table:style-name="ce21"/>
          <table:table-cell table:style-name="ce27" office:value-type="string" table:number-columns-spanned="3" table:number-rows-spanned="1">
            <text:p>Créditos Iniciales</text:p>
          </table:table-cell>
          <table:covered-table-cell table:style-name="ce36"/>
          <table:covered-table-cell table:style-name="ce27"/>
          <table:table-cell table:number-columns-repeated="1013"/>
        </table:table-row>
        <table:table-row table:style-name="ro6">
          <table:table-cell table:style-name="ce5"/>
          <table:table-cell table:style-name="ce9" office:value-type="float" office:value="410">
            <text:p>410</text:p>
          </table:table-cell>
          <table:table-cell table:style-name="ce9" office:value-type="float" office:value="78000">
            <text:p>78000</text:p>
          </table:table-cell>
          <table:table-cell table:style-name="ce13" office:value-type="string" table:number-columns-spanned="3" table:number-rows-spanned="1">
            <text:p>ADMINI GRAL AGRICU, GANA Y PESCA;</text:p>
          </table:table-cell>
          <table:covered-table-cell table:number-columns-repeated="2" table:style-name="ce13"/>
          <table:table-cell table:style-name="ce5" table:number-columns-spanned="2" table:number-rows-spanned="1"/>
          <table:covered-table-cell table:style-name="ce5"/>
          <table:table-cell table:style-name="ce28" table:number-columns-spanned="3" table:number-rows-spanned="1"/>
          <table:covered-table-cell table:style-name="ce37"/>
          <table:covered-table-cell table:style-name="ce28"/>
          <table:table-cell table:number-columns-repeated="1013"/>
        </table:table-row>
        <table:table-row table:style-name="ro12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transf capital fami institu sin fines de lucr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3">
          <table:table-cell table:style-name="ce6"/>
          <table:table-cell table:style-name="ce11" office:value-type="float" office:value="440" table:number-columns-spanned="1" table:number-rows-spanned="2">
            <text:p>440</text:p>
          </table:table-cell>
          <table:table-cell table:style-name="ce11" office:value-type="float" office:value="78000" table:number-columns-spanned="1" table:number-rows-spanned="2">
            <text:p>78000</text:p>
          </table:table-cell>
          <table:table-cell table:style-name="ce14" office:value-type="string" table:number-columns-spanned="3" table:number-rows-spanned="1">
            <text:p>AGRICULTURA PESCA: Subv y Transf a fam e Inst sin ánimo luc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32" office:value-type="float" office:value="11000" table:number-columns-spanned="3" table:number-rows-spanned="1">
            <text:p>11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14">
          <table:table-cell table:style-name="ce6"/>
          <table:covered-table-cell table:number-columns-repeated="2" table:style-name="ce11"/>
          <table:table-cell table:style-name="ce14" office:value-type="string" table:number-columns-spanned="3" table:number-rows-spanned="1">
            <text:p>ADMINI GRAL TRANSPO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transf capital fami institu sin fines de lucro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. TRANSPORTE; Subv y transf Cap fam inst sin ánimo luc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2" office:value-type="float" office:value="12000" table:number-columns-spanned="3" table:number-rows-spanned="2">
            <text:p>12000</text:p>
          </table:table-cell>
          <table:covered-table-cell table:style-name="ce40"/>
          <table:covered-table-cell table:style-name="ce32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2"/>
          <table:covered-table-cell table:style-name="ce40"/>
          <table:covered-table-cell table:style-name="ce32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transf capital fami institu sin fines de lucro</text:p>
          </table:table-cell>
          <table:covered-table-cell table:number-columns-repeated="2" table:style-name="ce15"/>
          <table:table-cell table:style-name="ce22" office:value-type="string" table:number-columns-spanned="2" table:number-rows-spanned="1">
            <text:p>Total Económica 78000</text:p>
          </table:table-cell>
          <table:covered-table-cell table:style-name="ce22"/>
          <table:table-cell table:style-name="ce31" office:value-type="float" office:value="59000" table:number-columns-spanned="3" table:number-rows-spanned="1">
            <text:p>59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11" office:value-type="float" office:value="920">
            <text:p>920</text:p>
          </table:table-cell>
          <table:table-cell table:style-name="ce11" office:value-type="float" office:value="83000">
            <text:p>83000</text:p>
          </table:table-cell>
          <table:table-cell table:style-name="ce14" office:value-type="string" table:number-columns-spanned="3" table:number-rows-spanned="1">
            <text:p>ADMINI GRAL;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 table:number-columns-spanned="1" table:number-rows-spanned="2"/>
          <table:table-cell table:style-name="ce10" table:number-columns-spanned="1" table:number-rows-spanned="2"/>
          <table:table-cell table:style-name="ce10" table:number-columns-spanned="1" table:number-rows-spanned="2"/>
          <table:table-cell table:style-name="ce14" office:value-type="string" table:number-columns-spanned="3" table:number-rows-spanned="1">
            <text:p>activ finan conse prest fuera sect publi prest corto plazo</text:p>
          </table:table-cell>
          <table:covered-table-cell table:number-columns-repeated="2" table:style-name="ce14"/>
          <table:table-cell table:style-name="ce6" table:number-columns-spanned="2" table:number-rows-spanned="2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8">
          <table:covered-table-cell table:style-name="ce6"/>
          <table:covered-table-cell table:number-columns-repeated="2" table:style-name="ce10"/>
          <table:table-cell table:style-name="ce14" office:value-type="string" table:number-columns-spanned="3" table:number-rows-spanned="2">
            <text:p>ADMÓN GENERAL; PAGAS ANTICIPADAS Y PRÉSTAMOS PERSONAL</text:p>
          </table:table-cell>
          <table:covered-table-cell table:number-columns-repeated="2" table:style-name="ce14"/>
          <table:covered-table-cell table:number-columns-repeated="2" table:style-name="ce6"/>
          <table:table-cell table:style-name="ce30" office:value-type="float" office:value="170000" table:number-columns-spanned="3" table:number-rows-spanned="2">
            <text:p>170000</text:p>
          </table:table-cell>
          <table:covered-table-cell table:style-name="ce38"/>
          <table:covered-table-cell table:style-name="ce30"/>
          <table:table-cell table:number-columns-repeated="1013"/>
        </table:table-row>
        <table:table-row table:style-name="ro9">
          <table:table-cell table:style-name="ce6"/>
          <table:table-cell table:style-name="ce10" table:number-columns-repeated="2"/>
          <table:covered-table-cell table:number-columns-repeated="3" table:style-name="ce14"/>
          <table:table-cell table:style-name="ce6" table:number-columns-spanned="2" table:number-rows-spanned="1"/>
          <table:covered-table-cell table:style-name="ce6"/>
          <table:covered-table-cell table:style-name="ce30"/>
          <table:covered-table-cell table:style-name="ce38"/>
          <table:covered-table-cell table:style-name="ce30"/>
          <table:table-cell table:number-columns-repeated="1013"/>
        </table:table-row>
        <table:table-row table:style-name="ro10">
          <table:table-cell table:style-name="ce6"/>
          <table:table-cell table:style-name="ce10" table:number-columns-repeated="2"/>
          <table:table-cell table:style-name="ce15" office:value-type="string" table:number-columns-spanned="3" table:number-rows-spanned="1">
            <text:p>activ finan conse prest fuera sect publi prest corto plazo</text:p>
          </table:table-cell>
          <table:covered-table-cell table:number-columns-repeated="2" table:style-name="ce15"/>
          <table:table-cell table:style-name="ce22" office:value-type="string" table:number-columns-spanned="2" table:number-rows-spanned="1">
            <text:p>Total Económica 83000</text:p>
          </table:table-cell>
          <table:covered-table-cell table:style-name="ce22"/>
          <table:table-cell table:style-name="ce31" office:value-type="float" office:value="170000" table:number-columns-spanned="3" table:number-rows-spanned="1">
            <text:p>170000</text:p>
          </table:table-cell>
          <table:covered-table-cell table:style-name="ce39"/>
          <table:covered-table-cell table:style-name="ce31"/>
          <table:table-cell table:number-columns-repeated="1013"/>
        </table:table-row>
        <table:table-row table:style-name="ro11">
          <table:table-cell table:style-name="ce6"/>
          <table:table-cell table:style-name="ce45" office:value-type="string">
            <text:p>011</text:p>
          </table:table-cell>
          <table:table-cell table:style-name="ce11" office:value-type="float" office:value="91300">
            <text:p>91300</text:p>
          </table:table-cell>
          <table:table-cell table:style-name="ce14" office:value-type="string" table:number-columns-spanned="3" table:number-rows-spanned="1">
            <text:p>DEUDA PÚBLICA.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pasiv finan amort prest largo plazo entes fuera sect públic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29" table:number-columns-spanned="3" table:number-rows-spanned="1"/>
          <table:covered-table-cell table:style-name="ce10"/>
          <table:covered-table-cell table:style-name="ce29"/>
          <table:table-cell table:number-columns-repeated="1013"/>
        </table:table-row>
        <table:table-row table:style-name="ro17">
          <table:table-cell table:style-name="ce6"/>
          <table:table-cell table:style-name="ce10" table:number-columns-repeated="2"/>
          <table:table-cell table:style-name="ce14" office:value-type="string" table:number-columns-spanned="3" table:number-rows-spanned="1">
            <text:p>DEUDA PÚBLICA; AMORTIZACIÓN PRÉSTAMOS L/PLAZO</text:p>
          </table:table-cell>
          <table:covered-table-cell table:number-columns-repeated="2" table:style-name="ce14"/>
          <table:table-cell table:style-name="ce6" table:number-columns-spanned="2" table:number-rows-spanned="1"/>
          <table:covered-table-cell table:style-name="ce6"/>
          <table:table-cell table:style-name="ce56" office:value-type="float" office:value="1637674.22" table:number-columns-spanned="3" table:number-rows-spanned="1">
            <text:p>1637674,22</text:p>
          </table:table-cell>
          <table:covered-table-cell table:style-name="ce59"/>
          <table:covered-table-cell table:style-name="ce56"/>
          <table:table-cell table:number-columns-repeated="1013"/>
        </table:table-row>
        <table:table-row table:style-name="ro27">
          <table:table-cell table:style-name="ce21"/>
          <table:table-cell table:style-name="ce67" table:number-columns-repeated="2"/>
          <table:table-cell table:style-name="ce68" office:value-type="string" table:number-columns-spanned="3" table:number-rows-spanned="1">
            <text:p>pasiv finan amort prest largo plazo entes fuera sect público</text:p>
          </table:table-cell>
          <table:covered-table-cell table:number-columns-repeated="2" table:style-name="ce68"/>
          <table:table-cell table:style-name="ce69" office:value-type="string" table:number-columns-spanned="2" table:number-rows-spanned="1">
            <text:p>Total Económica 91300</text:p>
          </table:table-cell>
          <table:covered-table-cell table:style-name="ce69"/>
          <table:table-cell table:style-name="ce71" office:value-type="float" office:value="1637674.22" table:number-columns-spanned="3" table:number-rows-spanned="1">
            <text:p>1637674,22</text:p>
          </table:table-cell>
          <table:covered-table-cell table:style-name="ce73"/>
          <table:covered-table-cell table:style-name="ce71"/>
          <table:table-cell table:number-columns-repeated="1013"/>
        </table:table-row>
        <table:table-row table:style-name="ro28">
          <table:table-cell table:style-name="ce5"/>
          <table:table-cell table:style-name="ce37" table:number-columns-repeated="2"/>
          <table:table-cell table:style-name="ce28" table:number-columns-spanned="3" table:number-rows-spanned="1"/>
          <table:covered-table-cell table:number-columns-repeated="2" table:style-name="ce28"/>
          <table:table-cell table:style-name="ce70" office:value-type="string" table:number-columns-spanned="2" table:number-rows-spanned="1">
            <text:p>Total general</text:p>
          </table:table-cell>
          <table:covered-table-cell table:style-name="ce70"/>
          <table:table-cell table:style-name="ce72" office:value-type="float" office:value="48550760.92" table:number-columns-spanned="3" table:number-rows-spanned="1">
            <text:p>48550760,92</text:p>
          </table:table-cell>
          <table:covered-table-cell table:style-name="ce74"/>
          <table:covered-table-cell table:style-name="ce72"/>
          <table:table-cell table:number-columns-repeated="1013"/>
        </table:table-row>
        <table:table-row table:style-name="ro16" table:number-rows-repeated="1048552">
          <table:table-cell table:number-columns-repeated="1024"/>
        </table:table-row>
        <table:table-row table:style-name="ro16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11:30:16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" style:display-name="PageStyle_Sheet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" style:display-name="PageStyle_Sheet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" style:display-name="PageStyle_Sheet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" style:display-name="PageStyle_Sheet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8" style:display-name="PageStyle_Sheet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9" style:display-name="PageStyle_Sheet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0" style:display-name="PageStyle_Sheet1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1" style:display-name="PageStyle_Sheet1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2" style:display-name="PageStyle_Sheet1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3" style:display-name="PageStyle_Sheet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4" style:display-name="PageStyle_Sheet1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5" style:display-name="PageStyle_Sheet1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6" style:display-name="PageStyle_Sheet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7" style:display-name="PageStyle_Sheet1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8" style:display-name="PageStyle_Sheet1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9" style:display-name="PageStyle_Sheet1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0" style:display-name="PageStyle_Sheet2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1" style:display-name="PageStyle_Sheet2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2" style:display-name="PageStyle_Sheet2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3" style:display-name="PageStyle_Sheet2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4" style:display-name="PageStyle_Sheet2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5" style:display-name="PageStyle_Sheet2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6" style:display-name="PageStyle_Sheet2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7" style:display-name="PageStyle_Sheet2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8" style:display-name="PageStyle_Sheet2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9" style:display-name="PageStyle_Sheet2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0" style:display-name="PageStyle_Sheet3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1" style:display-name="PageStyle_Sheet3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2" style:display-name="PageStyle_Sheet3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3" style:display-name="PageStyle_Sheet3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4" style:display-name="PageStyle_Sheet3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5" style:display-name="PageStyle_Sheet3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6" style:display-name="PageStyle_Sheet3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7" style:display-name="PageStyle_Sheet3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8" style:display-name="PageStyle_Sheet3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9" style:display-name="PageStyle_Sheet3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0" style:display-name="PageStyle_Sheet4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1" style:display-name="PageStyle_Sheet4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2" style:display-name="PageStyle_Sheet4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3" style:display-name="PageStyle_Sheet4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4" style:display-name="PageStyle_Sheet4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5" style:display-name="PageStyle_Sheet4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6" style:display-name="PageStyle_Sheet4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7" style:display-name="PageStyle_Sheet4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8" style:display-name="PageStyle_Sheet4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9" style:display-name="PageStyle_Sheet4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0" style:display-name="PageStyle_Sheet5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1" style:display-name="PageStyle_Sheet5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51" meta:cell-count="3444" meta:object-count="0"/>
    <meta:generator>OpenOffice/4.1.15$Win32 OpenOffice.org_project/4115m2$Build-9813</meta:generator>
  </office:meta>
</office:document-meta>
</file>