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05cm"/>
    </style:style>
    <style:style style:name="co2" style:family="table-column">
      <style:table-column-properties fo:break-before="auto" style:column-width="1.877cm"/>
    </style:style>
    <style:style style:name="co3" style:family="table-column">
      <style:table-column-properties fo:break-before="auto" style:column-width="1.065cm"/>
    </style:style>
    <style:style style:name="co4" style:family="table-column">
      <style:table-column-properties fo:break-before="auto" style:column-width="0.333cm"/>
    </style:style>
    <style:style style:name="co5" style:family="table-column">
      <style:table-column-properties fo:break-before="auto" style:column-width="1.148cm"/>
    </style:style>
    <style:style style:name="co6" style:family="table-column">
      <style:table-column-properties fo:break-before="auto" style:column-width="1.072cm"/>
    </style:style>
    <style:style style:name="co7" style:family="table-column">
      <style:table-column-properties fo:break-before="auto" style:column-width="8.079cm"/>
    </style:style>
    <style:style style:name="co8" style:family="table-column">
      <style:table-column-properties fo:break-before="auto" style:column-width="2.78cm"/>
    </style:style>
    <style:style style:name="co9" style:family="table-column">
      <style:table-column-properties fo:break-before="auto" style:column-width="2.805cm"/>
    </style:style>
    <style:style style:name="co10" style:family="table-column">
      <style:table-column-properties fo:break-before="auto" style:column-width="2.792cm"/>
    </style:style>
    <style:style style:name="co11" style:family="table-column">
      <style:table-column-properties fo:break-before="auto" style:column-width="1.596cm"/>
    </style:style>
    <style:style style:name="co12" style:family="table-column">
      <style:table-column-properties fo:break-before="auto" style:column-width="1.565cm"/>
    </style:style>
    <style:style style:name="co13" style:family="table-column">
      <style:table-column-properties fo:break-before="auto" style:column-width="1.078cm"/>
    </style:style>
    <style:style style:name="co14" style:family="table-column">
      <style:table-column-properties fo:break-before="auto" style:column-width="2.073cm"/>
    </style:style>
    <style:style style:name="co15" style:family="table-column">
      <style:table-column-properties fo:break-before="auto" style:column-width="1.707cm"/>
    </style:style>
    <style:style style:name="co16" style:family="table-column">
      <style:table-column-properties fo:break-before="auto" style:column-width="4.008cm"/>
    </style:style>
    <style:style style:name="co17" style:family="table-column">
      <style:table-column-properties fo:break-before="auto" style:column-width="2.26cm"/>
    </style:style>
    <style:style style:name="co18" style:family="table-column">
      <style:table-column-properties fo:break-before="auto" style:column-width="1.914cm"/>
    </style:style>
    <style:style style:name="co19" style:family="table-column">
      <style:table-column-properties fo:break-before="auto" style:column-width="6.548cm"/>
    </style:style>
    <style:style style:name="co20" style:family="table-column">
      <style:table-column-properties fo:break-before="auto" style:column-width="3.812cm"/>
    </style:style>
    <style:style style:name="co21" style:family="table-column">
      <style:table-column-properties fo:break-before="auto" style:column-width="0.198cm"/>
    </style:style>
    <style:style style:name="co22" style:family="table-column">
      <style:table-column-properties fo:break-before="auto" style:column-width="1.63cm"/>
    </style:style>
    <style:style style:name="co23" style:family="table-column">
      <style:table-column-properties fo:break-before="auto" style:column-width="1.014cm"/>
    </style:style>
    <style:style style:name="co24" style:family="table-column">
      <style:table-column-properties fo:break-before="auto" style:column-width="1.935cm"/>
    </style:style>
    <style:style style:name="co25" style:family="table-column">
      <style:table-column-properties fo:break-before="auto" style:column-width="0.201cm"/>
    </style:style>
    <style:style style:name="co26" style:family="table-column">
      <style:table-column-properties fo:break-before="auto" style:column-width="1.997cm"/>
    </style:style>
    <style:style style:name="co27" style:family="table-column">
      <style:table-column-properties fo:break-before="auto" style:column-width="1.693cm"/>
    </style:style>
    <style:style style:name="co28" style:family="table-column">
      <style:table-column-properties fo:break-before="auto" style:column-width="0.947cm"/>
    </style:style>
    <style:style style:name="co29" style:family="table-column">
      <style:table-column-properties fo:break-before="auto" style:column-width="0.266cm"/>
    </style:style>
    <style:style style:name="co30" style:family="table-column">
      <style:table-column-properties fo:break-before="auto" style:column-width="1.642cm"/>
    </style:style>
    <style:style style:name="co31" style:family="table-column">
      <style:table-column-properties fo:break-before="auto" style:column-width="1.769cm"/>
    </style:style>
    <style:style style:name="co32" style:family="table-column">
      <style:table-column-properties fo:break-before="auto" style:column-width="1.134cm"/>
    </style:style>
    <style:style style:name="co33" style:family="table-column">
      <style:table-column-properties fo:break-before="auto" style:column-width="0.286cm"/>
    </style:style>
    <style:style style:name="co34" style:family="table-column">
      <style:table-column-properties fo:break-before="auto" style:column-width="1.145cm"/>
    </style:style>
    <style:style style:name="co35" style:family="table-column">
      <style:table-column-properties fo:break-before="auto" style:column-width="1.124cm"/>
    </style:style>
    <style:style style:name="ro1" style:family="table-row">
      <style:table-row-properties style:row-height="0.286cm" fo:break-before="auto" style:use-optimal-row-height="false"/>
    </style:style>
    <style:style style:name="ro2" style:family="table-row">
      <style:table-row-properties style:row-height="0.155cm" fo:break-before="auto" style:use-optimal-row-height="false"/>
    </style:style>
    <style:style style:name="ro3" style:family="table-row">
      <style:table-row-properties style:row-height="0.233cm" fo:break-before="auto" style:use-optimal-row-height="fals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5cm" fo:break-before="auto" style:use-optimal-row-height="false"/>
    </style:style>
    <style:style style:name="ro6" style:family="table-row">
      <style:table-row-properties style:row-height="0.513cm" fo:break-before="auto" style:use-optimal-row-height="false"/>
    </style:style>
    <style:style style:name="ro7" style:family="table-row">
      <style:table-row-properties style:row-height="0.649cm" fo:break-before="auto" style:use-optimal-row-height="false"/>
    </style:style>
    <style:style style:name="ro8" style:family="table-row">
      <style:table-row-properties style:row-height="0.669cm" fo:break-before="auto" style:use-optimal-row-height="false"/>
    </style:style>
    <style:style style:name="ro9" style:family="table-row">
      <style:table-row-properties style:row-height="0.399cm" fo:break-before="auto" style:use-optimal-row-height="false"/>
    </style:style>
    <style:style style:name="ro10" style:family="table-row">
      <style:table-row-properties style:row-height="0.36cm" fo:break-before="auto" style:use-optimal-row-height="false"/>
    </style:style>
    <style:style style:name="ro11" style:family="table-row">
      <style:table-row-properties style:row-height="0.572cm" fo:break-before="auto" style:use-optimal-row-height="false"/>
    </style:style>
    <style:style style:name="ro12" style:family="table-row">
      <style:table-row-properties style:row-height="0.656cm" fo:break-before="auto" style:use-optimal-row-height="false"/>
    </style:style>
    <style:style style:name="ro13" style:family="table-row">
      <style:table-row-properties style:row-height="0.395cm" fo:break-before="auto" style:use-optimal-row-height="false"/>
    </style:style>
    <style:style style:name="ro14" style:family="table-row">
      <style:table-row-properties style:row-height="0.406cm" fo:break-before="auto" style:use-optimal-row-height="false"/>
    </style:style>
    <style:style style:name="ro15" style:family="table-row">
      <style:table-row-properties style:row-height="0.351cm" fo:break-before="auto" style:use-optimal-row-height="false"/>
    </style:style>
    <style:style style:name="ro16" style:family="table-row">
      <style:table-row-properties style:row-height="0.427cm" fo:break-before="auto" style:use-optimal-row-height="false"/>
    </style:style>
    <style:style style:name="ro17" style:family="table-row">
      <style:table-row-properties style:row-height="0.538cm" fo:break-before="auto" style:use-optimal-row-height="false"/>
    </style:style>
    <style:style style:name="ro18" style:family="table-row">
      <style:table-row-properties style:row-height="0.474cm" fo:break-before="auto" style:use-optimal-row-height="false"/>
    </style:style>
    <style:style style:name="ro19" style:family="table-row">
      <style:table-row-properties style:row-height="0.651cm" fo:break-before="auto" style:use-optimal-row-height="false"/>
    </style:style>
    <style:style style:name="ro20" style:family="table-row">
      <style:table-row-properties style:row-height="0.392cm" fo:break-before="auto" style:use-optimal-row-height="false"/>
    </style:style>
    <style:style style:name="ro21" style:family="table-row">
      <style:table-row-properties style:row-height="0.266cm" fo:break-before="auto" style:use-optimal-row-height="false"/>
    </style:style>
    <style:style style:name="ro22" style:family="table-row">
      <style:table-row-properties style:row-height="0.369cm" fo:break-before="auto" style:use-optimal-row-height="false"/>
    </style:style>
    <style:style style:name="ro23" style:family="table-row">
      <style:table-row-properties style:row-height="1.065cm" fo:break-before="auto" style:use-optimal-row-height="false"/>
    </style:style>
    <style:style style:name="ro24" style:family="table-row">
      <style:table-row-properties style:row-height="0.386cm" fo:break-before="auto" style:use-optimal-row-height="false"/>
    </style:style>
    <style:style style:name="ro25" style:family="table-row">
      <style:table-row-properties style:row-height="0.168cm" fo:break-before="auto" style:use-optimal-row-height="false"/>
    </style:style>
    <style:style style:name="ro26" style:family="table-row">
      <style:table-row-properties style:row-height="0.224cm" fo:break-before="auto" style:use-optimal-row-height="false"/>
    </style:style>
    <style:style style:name="ro27" style:family="table-row">
      <style:table-row-properties style:row-height="0.67cm" fo:break-before="auto" style:use-optimal-row-height="false"/>
    </style:style>
    <style:style style:name="ro28" style:family="table-row">
      <style:table-row-properties style:row-height="0.323cm" fo:break-before="auto" style:use-optimal-row-height="false"/>
    </style:style>
    <style:style style:name="ro29" style:family="table-row">
      <style:table-row-properties style:row-height="0.478cm" fo:break-before="auto" style:use-optimal-row-height="false"/>
    </style:style>
    <style:style style:name="ro30" style:family="table-row">
      <style:table-row-properties style:row-height="0.776cm" fo:break-before="auto" style:use-optimal-row-height="false"/>
    </style:style>
    <style:style style:name="ro31" style:family="table-row">
      <style:table-row-properties style:row-height="0.365cm" fo:break-before="auto" style:use-optimal-row-height="false"/>
    </style:style>
    <style:style style:name="ro32" style:family="table-row">
      <style:table-row-properties style:row-height="0.415cm" fo:break-before="auto" style:use-optimal-row-height="false"/>
    </style:style>
    <style:style style:name="ro33" style:family="table-row">
      <style:table-row-properties style:row-height="0.453cm" fo:break-before="auto" style:use-optimal-row-height="false"/>
    </style:style>
    <style:style style:name="ro34" style:family="table-row">
      <style:table-row-properties style:row-height="0.644cm" fo:break-before="auto" style:use-optimal-row-height="false"/>
    </style:style>
    <style:style style:name="ro35" style:family="table-row">
      <style:table-row-properties style:row-height="0.663cm" fo:break-before="auto" style:use-optimal-row-height="false"/>
    </style:style>
    <style:style style:name="ro36" style:family="table-row">
      <style:table-row-properties style:row-height="0.298cm" fo:break-before="auto" style:use-optimal-row-height="false"/>
    </style:style>
    <style:style style:name="ro37" style:family="table-row">
      <style:table-row-properties style:row-height="0.499cm" fo:break-before="auto" style:use-optimal-row-height="false"/>
    </style:style>
    <style:style style:name="ro38" style:family="table-row">
      <style:table-row-properties style:row-height="1.08cm" fo:break-before="auto" style:use-optimal-row-height="false"/>
    </style:style>
    <style:style style:name="ro39" style:family="table-row">
      <style:table-row-properties style:row-height="0.467cm" fo:break-before="auto" style:use-optimal-row-height="false"/>
    </style:style>
    <style:style style:name="ro40" style:family="table-row">
      <style:table-row-properties style:row-height="0.822cm" fo:break-before="auto" style:use-optimal-row-height="false"/>
    </style:style>
    <style:style style:name="ro41" style:family="table-row">
      <style:table-row-properties style:row-height="0.385cm" fo:break-before="auto" style:use-optimal-row-height="false"/>
    </style:style>
    <style:style style:name="ro42" style:family="table-row">
      <style:table-row-properties style:row-height="0.684cm" fo:break-before="auto" style:use-optimal-row-height="false"/>
    </style:style>
    <style:style style:name="ro43" style:family="table-row">
      <style:table-row-properties style:row-height="0.887cm" fo:break-before="auto" style:use-optimal-row-height="false"/>
    </style:style>
    <style:style style:name="ro44" style:family="table-row">
      <style:table-row-properties style:row-height="0.175cm" fo:break-before="auto" style:use-optimal-row-height="false"/>
    </style:style>
    <style:style style:name="ro45" style:family="table-row">
      <style:table-row-properties style:row-height="0.219cm" fo:break-before="auto" style:use-optimal-row-height="false"/>
    </style:style>
    <style:style style:name="ro46" style:family="table-row">
      <style:table-row-properties style:row-height="0.543cm" fo:break-before="auto" style:use-optimal-row-height="false"/>
    </style:style>
    <style:style style:name="ro47" style:family="table-row">
      <style:table-row-properties style:row-height="1.127cm" fo:break-before="auto" style:use-optimal-row-height="false"/>
    </style:style>
    <style:style style:name="ro48" style:family="table-row">
      <style:table-row-properties style:row-height="0.423cm" fo:break-before="auto" style:use-optimal-row-height="false"/>
    </style:style>
    <style:style style:name="ro49" style:family="table-row">
      <style:table-row-properties style:row-height="0.222cm" fo:break-before="auto" style:use-optimal-row-height="false"/>
    </style:style>
    <style:style style:name="ro50" style:family="table-row">
      <style:table-row-properties style:row-height="0.422cm" fo:break-before="auto" style:use-optimal-row-height="false"/>
    </style:style>
    <style:style style:name="ro51" style:family="table-row">
      <style:table-row-properties style:row-height="0.884cm" fo:break-before="auto" style:use-optimal-row-height="false"/>
    </style:style>
    <style:style style:name="ro52" style:family="table-row">
      <style:table-row-properties style:row-height="0.61cm" fo:break-before="auto" style:use-optimal-row-height="false"/>
    </style:style>
    <style:style style:name="ro53" style:family="table-row">
      <style:table-row-properties style:row-height="0.864cm" fo:break-before="auto" style:use-optimal-row-height="false"/>
    </style:style>
    <style:style style:name="ro54" style:family="table-row">
      <style:table-row-properties style:row-height="0.356cm" fo:break-before="auto" style:use-optimal-row-height="false"/>
    </style:style>
    <style:style style:name="ro55" style:family="table-row">
      <style:table-row-properties style:row-height="0.293cm" fo:break-before="auto" style:use-optimal-row-height="false"/>
    </style:style>
    <style:style style:name="ro56" style:family="table-row">
      <style:table-row-properties style:row-height="0.3cm" fo:break-before="auto" style:use-optimal-row-height="false"/>
    </style:style>
    <style:style style:name="ro57" style:family="table-row">
      <style:table-row-properties style:row-height="0.646cm" fo:break-before="auto" style:use-optimal-row-height="false"/>
    </style:style>
    <style:style style:name="ro58" style:family="table-row">
      <style:table-row-properties style:row-height="0.363cm" fo:break-before="auto" style:use-optimal-row-height="false"/>
    </style:style>
    <style:style style:name="ro59" style:family="table-row">
      <style:table-row-properties style:row-height="0.817cm" fo:break-before="auto" style:use-optimal-row-height="false"/>
    </style:style>
    <style:style style:name="ro60" style:family="table-row">
      <style:table-row-properties style:row-height="0.462cm" fo:break-before="auto" style:use-optimal-row-height="false"/>
    </style:style>
    <style:style style:name="ro61" style:family="table-row">
      <style:table-row-properties style:row-height="0.757cm" fo:break-before="auto" style:use-optimal-row-height="false"/>
    </style:style>
    <style:style style:name="ro62" style:family="table-row">
      <style:table-row-properties style:row-height="0.81cm" fo:break-before="auto" style:use-optimal-row-height="false"/>
    </style:style>
    <style:style style:name="ro63" style:family="table-row">
      <style:table-row-properties style:row-height="0.418cm" fo:break-before="auto" style:use-optimal-row-height="false"/>
    </style:style>
    <style:style style:name="ro64" style:family="table-row">
      <style:table-row-properties style:row-height="0.153cm" fo:break-before="auto" style:use-optimal-row-height="false"/>
    </style:style>
    <style:style style:name="ro65" style:family="table-row">
      <style:table-row-properties style:row-height="0.252cm" fo:break-before="auto" style:use-optimal-row-height="false"/>
    </style:style>
    <style:style style:name="ro66" style:family="table-row">
      <style:table-row-properties style:row-height="0.273cm" fo:break-before="auto" style:use-optimal-row-height="false"/>
    </style:style>
    <style:style style:name="ro67" style:family="table-row">
      <style:table-row-properties style:row-height="0.171cm" fo:break-before="auto" style:use-optimal-row-height="false"/>
    </style:style>
    <style:style style:name="ro68" style:family="table-row">
      <style:table-row-properties style:row-height="0.564cm" fo:break-before="auto" style:use-optimal-row-height="false"/>
    </style:style>
    <style:style style:name="ro69" style:family="table-row">
      <style:table-row-properties style:row-height="0.796cm" fo:break-before="auto" style:use-optimal-row-height="false"/>
    </style:style>
    <style:style style:name="ro70" style:family="table-row">
      <style:table-row-properties style:row-height="0.882cm" fo:break-before="auto" style:use-optimal-row-height="false"/>
    </style:style>
    <style:style style:name="ro71" style:family="table-row">
      <style:table-row-properties style:row-height="0.483cm" fo:break-before="auto" style:use-optimal-row-height="false"/>
    </style:style>
    <style:style style:name="ro72" style:family="table-row">
      <style:table-row-properties style:row-height="0.743cm" fo:break-before="auto" style:use-optimal-row-height="false"/>
    </style:style>
    <style:style style:name="ro73" style:family="table-row">
      <style:table-row-properties style:row-height="0.497cm" fo:break-before="auto" style:use-optimal-row-height="false"/>
    </style:style>
    <style:style style:name="ro74" style:family="table-row">
      <style:table-row-properties style:row-height="1.185cm" fo:break-before="auto" style:use-optimal-row-height="false"/>
    </style:style>
    <style:style style:name="ro75" style:family="table-row">
      <style:table-row-properties style:row-height="0.826cm" fo:break-before="auto" style:use-optimal-row-height="false"/>
    </style:style>
    <style:style style:name="ro76" style:family="table-row">
      <style:table-row-properties style:row-height="0.998cm" fo:break-before="auto" style:use-optimal-row-height="false"/>
    </style:style>
    <style:style style:name="ro77" style:family="table-row">
      <style:table-row-properties style:row-height="0.409cm" fo:break-before="auto" style:use-optimal-row-height="false"/>
    </style:style>
    <style:style style:name="ro78" style:family="table-row">
      <style:table-row-properties style:row-height="0.788cm" fo:break-before="auto" style:use-optimal-row-height="false"/>
    </style:style>
    <style:style style:name="ro79" style:family="table-row">
      <style:table-row-properties style:row-height="0.388cm" fo:break-before="auto" style:use-optimal-row-height="false"/>
    </style:style>
    <style:style style:name="ro80" style:family="table-row">
      <style:table-row-properties style:row-height="0.445cm" fo:break-before="auto" style:use-optimal-row-height="false"/>
    </style:style>
    <style:style style:name="ro81" style:family="table-row">
      <style:table-row-properties style:row-height="0.963cm" fo:break-before="auto" style:use-optimal-row-height="false"/>
    </style:style>
    <style:style style:name="ro82" style:family="table-row">
      <style:table-row-properties style:row-height="0.787cm" fo:break-before="auto" style:use-optimal-row-height="false"/>
    </style:style>
    <style:style style:name="ro83" style:family="table-row">
      <style:table-row-properties style:row-height="0.563cm" fo:break-before="auto" style:use-optimal-row-height="false"/>
    </style:style>
    <style:style style:name="ro84" style:family="table-row">
      <style:table-row-properties style:row-height="0.681cm" fo:break-before="auto" style:use-optimal-row-height="false"/>
    </style:style>
    <style:style style:name="ro85" style:family="table-row">
      <style:table-row-properties style:row-height="0.407cm" fo:break-before="auto" style:use-optimal-row-height="false"/>
    </style:style>
    <style:style style:name="ro86" style:family="table-row">
      <style:table-row-properties style:row-height="0.693cm" fo:break-before="auto" style:use-optimal-row-height="false"/>
    </style:style>
    <style:style style:name="ro87" style:family="table-row">
      <style:table-row-properties style:row-height="0.432cm" fo:break-before="auto" style:use-optimal-row-height="false"/>
    </style:style>
    <style:style style:name="ro88" style:family="table-row">
      <style:table-row-properties style:row-height="1.042cm" fo:break-before="auto" style:use-optimal-row-height="false"/>
    </style:style>
    <style:style style:name="ro89" style:family="table-row">
      <style:table-row-properties style:row-height="0.526cm" fo:break-before="auto" style:use-optimal-row-height="false"/>
    </style:style>
    <style:style style:name="ro90" style:family="table-row">
      <style:table-row-properties style:row-height="0.834cm" fo:break-before="auto" style:use-optimal-row-height="false"/>
    </style:style>
    <style:style style:name="ro91" style:family="table-row">
      <style:table-row-properties style:row-height="1.118cm" fo:break-before="auto" style:use-optimal-row-height="false"/>
    </style:style>
    <style:style style:name="ro92" style:family="table-row">
      <style:table-row-properties style:row-height="0.66cm" fo:break-before="auto" style:use-optimal-row-height="false"/>
    </style:style>
    <style:style style:name="ro93" style:family="table-row">
      <style:table-row-properties style:row-height="0.984cm" fo:break-before="auto" style:use-optimal-row-height="false"/>
    </style:style>
    <style:style style:name="ro94" style:family="table-row">
      <style:table-row-properties style:row-height="1.238cm" fo:break-before="auto" style:use-optimal-row-height="false"/>
    </style:style>
    <style:style style:name="ro95" style:family="table-row">
      <style:table-row-properties style:row-height="0.953cm" fo:break-before="auto" style:use-optimal-row-height="false"/>
    </style:style>
    <style:style style:name="ro96" style:family="table-row">
      <style:table-row-properties style:row-height="0.603cm" fo:break-before="auto" style:use-optimal-row-height="false"/>
    </style:style>
    <style:style style:name="ro97" style:family="table-row">
      <style:table-row-properties style:row-height="0.4cm" fo:break-before="auto" style:use-optimal-row-height="false"/>
    </style:style>
    <style:style style:name="ro98" style:family="table-row">
      <style:table-row-properties style:row-height="0.794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4">
      <style:table-properties table:display="true" style:writing-mode="lr-tb"/>
    </style:style>
    <style:style style:name="ta5" style:family="table" style:master-page-name="PageStyle_5f_Sheet5">
      <style:table-properties table:display="true" style:writing-mode="lr-tb"/>
    </style:style>
    <style:style style:name="ta6" style:family="table" style:master-page-name="PageStyle_5f_Sheet6">
      <style:table-properties table:display="true" style:writing-mode="lr-tb"/>
    </style:style>
    <style:style style:name="ta7" style:family="table" style:master-page-name="PageStyle_5f_Sheet7">
      <style:table-properties table:display="true" style:writing-mode="lr-tb"/>
    </style:style>
    <style:style style:name="ta8" style:family="table" style:master-page-name="PageStyle_5f_Sheet8">
      <style:table-properties table:display="true" style:writing-mode="lr-tb"/>
    </style:style>
    <style:style style:name="ta9" style:family="table" style:master-page-name="PageStyle_5f_Sheet9">
      <style:table-properties table:display="true" style:writing-mode="lr-tb"/>
    </style:style>
    <style:style style:name="ta10" style:family="table" style:master-page-name="PageStyle_5f_Sheet10">
      <style:table-properties table:display="true" style:writing-mode="lr-tb"/>
    </style:style>
    <style:style style:name="ta11" style:family="table" style:master-page-name="PageStyle_5f_Sheet11">
      <style:table-properties table:display="true" style:writing-mode="lr-tb"/>
    </style:style>
    <style:style style:name="ta12" style:family="table" style:master-page-name="PageStyle_5f_Sheet12">
      <style:table-properties table:display="true" style:writing-mode="lr-tb"/>
    </style:style>
    <style:style style:name="ta13" style:family="table" style:master-page-name="PageStyle_5f_Sheet13">
      <style:table-properties table:display="true" style:writing-mode="lr-tb"/>
    </style:style>
    <style:style style:name="ta14" style:family="table" style:master-page-name="PageStyle_5f_Sheet14">
      <style:table-properties table:display="true" style:writing-mode="lr-tb"/>
    </style:style>
    <style:style style:name="ta15" style:family="table" style:master-page-name="PageStyle_5f_Sheet15">
      <style:table-properties table:display="true" style:writing-mode="lr-tb"/>
    </style:style>
    <style:style style:name="ta16" style:family="table" style:master-page-name="PageStyle_5f_Sheet16">
      <style:table-properties table:display="true" style:writing-mode="lr-tb"/>
    </style:style>
    <style:style style:name="ta17" style:family="table" style:master-page-name="PageStyle_5f_Sheet17">
      <style:table-properties table:display="true" style:writing-mode="lr-tb"/>
    </style:style>
    <style:style style:name="ta18" style:family="table" style:master-page-name="PageStyle_5f_Sheet18">
      <style:table-properties table:display="true" style:writing-mode="lr-tb"/>
    </style:style>
    <style:style style:name="ta19" style:family="table" style:master-page-name="PageStyle_5f_Sheet19">
      <style:table-properties table:display="true" style:writing-mode="lr-tb"/>
    </style:style>
    <style:style style:name="ta20" style:family="table" style:master-page-name="PageStyle_5f_Sheet20">
      <style:table-properties table:display="true" style:writing-mode="lr-tb"/>
    </style:style>
    <style:style style:name="ta21" style:family="table" style:master-page-name="PageStyle_5f_Sheet21">
      <style:table-properties table:display="true" style:writing-mode="lr-tb"/>
    </style:style>
    <style:style style:name="ta22" style:family="table" style:master-page-name="PageStyle_5f_Sheet22">
      <style:table-properties table:display="true" style:writing-mode="lr-tb"/>
    </style:style>
    <style:style style:name="ta23" style:family="table" style:master-page-name="PageStyle_5f_Sheet23">
      <style:table-properties table:display="true" style:writing-mode="lr-tb"/>
    </style:style>
    <style:style style:name="ta24" style:family="table" style:master-page-name="PageStyle_5f_Sheet24">
      <style:table-properties table:display="true" style:writing-mode="lr-tb"/>
    </style:style>
    <style:style style:name="ta25" style:family="table" style:master-page-name="PageStyle_5f_Sheet25">
      <style:table-properties table:display="true" style:writing-mode="lr-tb"/>
    </style:style>
    <style:style style:name="ta26" style:family="table" style:master-page-name="PageStyle_5f_Sheet26">
      <style:table-properties table:display="true" style:writing-mode="lr-tb"/>
    </style:style>
    <style:style style:name="ta27" style:family="table" style:master-page-name="PageStyle_5f_Sheet27">
      <style:table-properties table:display="true" style:writing-mode="lr-tb"/>
    </style:style>
    <style:style style:name="ta28" style:family="table" style:master-page-name="PageStyle_5f_Sheet28">
      <style:table-properties table:display="true" style:writing-mode="lr-tb"/>
    </style:style>
    <style:style style:name="ta29" style:family="table" style:master-page-name="PageStyle_5f_Sheet29">
      <style:table-properties table:display="true" style:writing-mode="lr-tb"/>
    </style:style>
    <style:style style:name="ta30" style:family="table" style:master-page-name="PageStyle_5f_Sheet30">
      <style:table-properties table:display="true" style:writing-mode="lr-tb"/>
    </style:style>
    <style:style style:name="ta31" style:family="table" style:master-page-name="PageStyle_5f_Sheet31">
      <style:table-properties table:display="true" style:writing-mode="lr-tb"/>
    </style:style>
    <style:style style:name="ta32" style:family="table" style:master-page-name="PageStyle_5f_Sheet32">
      <style:table-properties table:display="true" style:writing-mode="lr-tb"/>
    </style:style>
    <style:style style:name="ta33" style:family="table" style:master-page-name="PageStyle_5f_Sheet33">
      <style:table-properties table:display="true" style:writing-mode="lr-tb"/>
    </style:style>
    <style:style style:name="ta34" style:family="table" style:master-page-name="PageStyle_5f_Sheet34">
      <style:table-properties table:display="true" style:writing-mode="lr-tb"/>
    </style:style>
    <style:style style:name="ta35" style:family="table" style:master-page-name="PageStyle_5f_Sheet35">
      <style:table-properties table:display="true" style:writing-mode="lr-tb"/>
    </style:style>
    <style:style style:name="ta36" style:family="table" style:master-page-name="PageStyle_5f_Sheet36">
      <style:table-properties table:display="true" style:writing-mode="lr-tb"/>
    </style:style>
    <style:style style:name="ta37" style:family="table" style:master-page-name="PageStyle_5f_Sheet37">
      <style:table-properties table:display="true" style:writing-mode="lr-tb"/>
    </style:style>
    <style:style style:name="ta38" style:family="table" style:master-page-name="PageStyle_5f_Sheet38">
      <style:table-properties table:display="true" style:writing-mode="lr-tb"/>
    </style:style>
    <style:style style:name="ta39" style:family="table" style:master-page-name="PageStyle_5f_Sheet39">
      <style:table-properties table:display="true" style:writing-mode="lr-tb"/>
    </style:style>
    <style:style style:name="ta40" style:family="table" style:master-page-name="PageStyle_5f_Sheet40">
      <style:table-properties table:display="true" style:writing-mode="lr-tb"/>
    </style:style>
    <style:style style:name="ta41" style:family="table" style:master-page-name="PageStyle_5f_Sheet41">
      <style:table-properties table:display="true" style:writing-mode="lr-tb"/>
    </style:style>
    <style:style style:name="ta42" style:family="table" style:master-page-name="PageStyle_5f_Sheet42">
      <style:table-properties table:display="true" style:writing-mode="lr-tb"/>
    </style:style>
    <style:style style:name="ta43" style:family="table" style:master-page-name="PageStyle_5f_Sheet43">
      <style:table-properties table:display="true" style:writing-mode="lr-tb"/>
    </style:style>
    <style:style style:name="ta44" style:family="table" style:master-page-name="PageStyle_5f_Sheet44">
      <style:table-properties table:display="true" style:writing-mode="lr-tb"/>
    </style:style>
    <style:style style:name="ta45" style:family="table" style:master-page-name="PageStyle_5f_Sheet45">
      <style:table-properties table:display="true" style:writing-mode="lr-tb"/>
    </style:style>
    <style:style style:name="ta46" style:family="table" style:master-page-name="PageStyle_5f_Sheet46">
      <style:table-properties table:display="true" style:writing-mode="lr-tb"/>
    </style:style>
    <style:style style:name="ta47" style:family="table" style:master-page-name="PageStyle_5f_Sheet47">
      <style:table-properties table:display="true" style:writing-mode="lr-tb"/>
    </style:style>
    <style:style style:name="ta48" style:family="table" style:master-page-name="PageStyle_5f_Sheet48">
      <style:table-properties table:display="true" style:writing-mode="lr-tb"/>
    </style:style>
    <style:style style:name="ta49" style:family="table" style:master-page-name="PageStyle_5f_Sheet49">
      <style:table-properties table:display="true" style:writing-mode="lr-tb"/>
    </style:style>
    <style:style style:name="ta50" style:family="table" style:master-page-name="PageStyle_5f_Sheet50">
      <style:table-properties table:display="true" style:writing-mode="lr-tb"/>
    </style:style>
    <style:style style:name="ta51" style:family="table" style:master-page-name="PageStyle_5f_Sheet51">
      <style:table-properties table:display="true" style:writing-mode="lr-tb"/>
    </style:style>
    <style:style style:name="ta52" style:family="table" style:master-page-name="PageStyle_5f_Sheet52">
      <style:table-properties table:display="true" style:writing-mode="lr-tb"/>
    </style:style>
    <style:style style:name="ta53" style:family="table" style:master-page-name="PageStyle_5f_Sheet53">
      <style:table-properties table:display="true" style:writing-mode="lr-tb"/>
    </style:style>
    <style:style style:name="ta54" style:family="table" style:master-page-name="PageStyle_5f_Sheet54">
      <style:table-properties table:display="true" style:writing-mode="lr-tb"/>
    </style:style>
    <style:style style:name="ta55" style:family="table" style:master-page-name="PageStyle_5f_Sheet55">
      <style:table-properties table:display="true" style:writing-mode="lr-tb"/>
    </style:style>
    <style:style style:name="ta56" style:family="table" style:master-page-name="PageStyle_5f_Sheet56">
      <style:table-properties table:display="true" style:writing-mode="lr-tb"/>
    </style:style>
    <style:style style:name="ta57" style:family="table" style:master-page-name="PageStyle_5f_Sheet57">
      <style:table-properties table:display="true" style:writing-mode="lr-tb"/>
    </style:style>
    <style:style style:name="ta58" style:family="table" style:master-page-name="PageStyle_5f_Sheet58">
      <style:table-properties table:display="true" style:writing-mode="lr-tb"/>
    </style:style>
    <style:style style:name="ta59" style:family="table" style:master-page-name="PageStyle_5f_Sheet59">
      <style:table-properties table:display="true" style:writing-mode="lr-tb"/>
    </style:style>
    <style:style style:name="ta60" style:family="table" style:master-page-name="PageStyle_5f_Sheet60">
      <style:table-properties table:display="true" style:writing-mode="lr-tb"/>
    </style:style>
    <style:style style:name="ta61" style:family="table" style:master-page-name="PageStyle_5f_Sheet61">
      <style:table-properties table:display="true" style:writing-mode="lr-tb"/>
    </style:style>
    <style:style style:name="ta62" style:family="table" style:master-page-name="PageStyle_5f_Sheet62">
      <style:table-properties table:display="true" style:writing-mode="lr-tb"/>
    </style:style>
    <style:style style:name="ta63" style:family="table" style:master-page-name="PageStyle_5f_Sheet63">
      <style:table-properties table:display="true" style:writing-mode="lr-tb"/>
    </style:style>
    <style:style style:name="ta64" style:family="table" style:master-page-name="PageStyle_5f_Sheet64">
      <style:table-properties table:display="true" style:writing-mode="lr-tb"/>
    </style:style>
    <style:style style:name="ta65" style:family="table" style:master-page-name="PageStyle_5f_Sheet65">
      <style:table-properties table:display="true" style:writing-mode="lr-tb"/>
    </style:style>
    <style:style style:name="ta66" style:family="table" style:master-page-name="PageStyle_5f_Sheet66">
      <style:table-properties table:display="true" style:writing-mode="lr-tb"/>
    </style:style>
    <style:style style:name="ta67" style:family="table" style:master-page-name="PageStyle_5f_Sheet67">
      <style:table-properties table:display="true" style:writing-mode="lr-tb"/>
    </style:style>
    <style:style style:name="ta68" style:family="table" style:master-page-name="PageStyle_5f_Sheet68">
      <style:table-properties table:display="true" style:writing-mode="lr-tb"/>
    </style:style>
    <style:style style:name="ta69" style:family="table" style:master-page-name="PageStyle_5f_Sheet69">
      <style:table-properties table:display="true" style:writing-mode="lr-tb"/>
    </style:style>
    <style:style style:name="ta70" style:family="table" style:master-page-name="PageStyle_5f_Sheet70">
      <style:table-properties table:display="true" style:writing-mode="lr-tb"/>
    </style:style>
    <style:style style:name="ta71" style:family="table" style:master-page-name="PageStyle_5f_Sheet71">
      <style:table-properties table:display="true" style:writing-mode="lr-tb"/>
    </style:style>
    <style:style style:name="ta72" style:family="table" style:master-page-name="PageStyle_5f_Sheet72">
      <style:table-properties table:display="true" style:writing-mode="lr-tb"/>
    </style:style>
    <style:style style:name="ta73" style:family="table" style:master-page-name="PageStyle_5f_Sheet73">
      <style:table-properties table:display="true" style:writing-mode="lr-tb"/>
    </style:style>
    <style:style style:name="ta74" style:family="table" style:master-page-name="PageStyle_5f_Sheet74">
      <style:table-properties table:display="true" style:writing-mode="lr-tb"/>
    </style:style>
    <style:style style:name="ta75" style:family="table" style:master-page-name="PageStyle_5f_Sheet75">
      <style:table-properties table:display="true" style:writing-mode="lr-tb"/>
    </style:style>
    <style:style style:name="ta76" style:family="table" style:master-page-name="PageStyle_5f_Sheet76">
      <style:table-properties table:display="true" style:writing-mode="lr-tb"/>
    </style:style>
    <style:style style:name="ta77" style:family="table" style:master-page-name="PageStyle_5f_Sheet77">
      <style:table-properties table:display="true" style:writing-mode="lr-tb"/>
    </style:style>
    <style:style style:name="ta78" style:family="table" style:master-page-name="PageStyle_5f_Sheet78">
      <style:table-properties table:display="true" style:writing-mode="lr-tb"/>
    </style:style>
    <style:style style:name="ta79" style:family="table" style:master-page-name="PageStyle_5f_Sheet79">
      <style:table-properties table:display="true" style:writing-mode="lr-tb"/>
    </style:style>
    <style:style style:name="ta80" style:family="table" style:master-page-name="PageStyle_5f_Sheet80">
      <style:table-properties table:display="true" style:writing-mode="lr-tb"/>
    </style:style>
    <style:style style:name="ta81" style:family="table" style:master-page-name="PageStyle_5f_Sheet81">
      <style:table-properties table:display="true" style:writing-mode="lr-tb"/>
    </style:style>
    <style:style style:name="ta82" style:family="table" style:master-page-name="PageStyle_5f_Sheet82">
      <style:table-properties table:display="true" style:writing-mode="lr-tb"/>
    </style:style>
    <style:style style:name="ta83" style:family="table" style:master-page-name="PageStyle_5f_Sheet83">
      <style:table-properties table:display="true" style:writing-mode="lr-tb"/>
    </style:style>
    <style:style style:name="ta84" style:family="table" style:master-page-name="PageStyle_5f_Sheet84">
      <style:table-properties table:display="true" style:writing-mode="lr-tb"/>
    </style:style>
    <style:style style:name="ta85" style:family="table" style:master-page-name="PageStyle_5f_Sheet85">
      <style:table-properties table:display="true" style:writing-mode="lr-tb"/>
    </style:style>
    <style:style style:name="ta86" style:family="table" style:master-page-name="PageStyle_5f_Sheet86">
      <style:table-properties table:display="true" style:writing-mode="lr-tb"/>
    </style:style>
    <style:style style:name="ta87" style:family="table" style:master-page-name="PageStyle_5f_Sheet87">
      <style:table-properties table:display="true" style:writing-mode="lr-tb"/>
    </style:style>
    <style:style style:name="ta88" style:family="table" style:master-page-name="PageStyle_5f_Sheet88">
      <style:table-properties table:display="true" style:writing-mode="lr-tb"/>
    </style:style>
    <style:style style:name="ta89" style:family="table" style:master-page-name="PageStyle_5f_Sheet89">
      <style:table-properties table:display="true" style:writing-mode="lr-tb"/>
    </style:style>
    <style:style style:name="ta90" style:family="table" style:master-page-name="PageStyle_5f_Sheet90">
      <style:table-properties table:display="true" style:writing-mode="lr-tb"/>
    </style:style>
    <style:style style:name="ta91" style:family="table" style:master-page-name="PageStyle_5f_Sheet91">
      <style:table-properties table:display="true" style:writing-mode="lr-tb"/>
    </style:style>
    <style:style style:name="ta92" style:family="table" style:master-page-name="PageStyle_5f_Sheet92">
      <style:table-properties table:display="true" style:writing-mode="lr-tb"/>
    </style:style>
    <style:style style:name="ta93" style:family="table" style:master-page-name="PageStyle_5f_Sheet93">
      <style:table-properties table:display="true" style:writing-mode="lr-tb"/>
    </style:style>
    <style:style style:name="ta94" style:family="table" style:master-page-name="PageStyle_5f_Sheet94">
      <style:table-properties table:display="true" style:writing-mode="lr-tb"/>
    </style:style>
    <style:style style:name="ta95" style:family="table" style:master-page-name="PageStyle_5f_Sheet95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5.575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5.575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2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2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bold" style:font-size-asian="6pt" style:font-style-asian="italic" style:font-weight-asian="bold" style:font-name-complex="Arial1" style:font-size-complex="6pt" style:font-style-complex="italic" style:font-weight-complex="bold"/>
    </style:style>
    <style:style style:name="ce3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4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4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4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4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4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4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5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5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5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5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5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5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bold" style:font-size-asian="6pt" style:font-style-asian="italic" style:font-weight-asian="bold" style:font-name-complex="Arial1" style:font-size-complex="6pt" style:font-style-complex="italic" style:font-weight-complex="bold"/>
    </style:style>
    <style:style style:name="ce6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6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7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7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7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7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7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italic" fo:text-shadow="none" style:text-underline-style="none" fo:font-weight="normal" style:font-size-asian="7pt" style:font-style-asian="italic" style:font-weight-asian="normal" style:font-name-complex="Arial1" style:font-size-complex="7pt" style:font-style-complex="italic" style:font-weight-complex="normal"/>
    </style:style>
    <style:style style:name="ce7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7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bold" style:font-size-asian="6pt" style:font-style-asian="italic" style:font-weight-asian="bold" style:font-name-complex="Arial1" style:font-size-complex="6pt" style:font-style-complex="italic" style:font-weight-complex="bold"/>
    </style:style>
    <style:style style:name="ce7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7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7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8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8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8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ce8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bold" style:font-size-asian="6pt" style:font-style-asian="italic" style:font-weight-asian="bold" style:font-name-complex="Arial1" style:font-size-complex="6pt" style:font-style-complex="italic" style:font-weight-complex="bold"/>
    </style:style>
    <style:style style:name="ce8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8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8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8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bold" style:font-size-asian="6pt" style:font-style-asian="italic" style:font-weight-asian="bold" style:font-name-complex="Arial1" style:font-size-complex="6pt" style:font-style-complex="italic" style:font-weight-complex="bold"/>
    </style:style>
    <style:style style:name="ce8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Arial1" fo:font-size="6pt" fo:font-style="italic" fo:text-shadow="none" style:text-underline-style="none" fo:font-weight="bold" style:font-size-asian="6pt" style:font-style-asian="italic" style:font-weight-asian="bold" style:font-name-complex="Arial1" style:font-size-complex="6pt" style:font-style-complex="italic" style:font-weight-complex="bold"/>
    </style:style>
    <style:style style:name="T2" style:family="text">
      <style:text-properties fo:color="#000000" style:text-outline="false" style:text-line-through-style="none" style:text-position="0% 100%" style:font-name="Arial1" fo:font-size="6pt" fo:font-style="normal" fo:text-shadow="none" style:text-underline-style="none" fo:font-weight="bold" style:font-size-asian="6pt" style:font-style-asian="normal" style:font-weight-asian="bold" style:font-name-complex="Arial1" style:font-size-complex="6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46" office:value-type="float" office:value="1" table:number-columns-spanned="1" table:number-rows-spanned="2">
            <text:p>1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47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011 <text:s text:c="11"/>DEUDA PÚBLICA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7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DEUDA PÚBLICA; INTERESES</text:p>
          </table:table-cell>
          <table:table-cell table:style-name="ce30" office:value-type="float" office:value="405639.37" table:number-columns-spanned="1" table:number-rows-spanned="2">
            <text:p>405639,37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8">
          <table:table-cell table:style-name="ce8"/>
          <table:table-cell table:style-name="ce13" office:value-type="float" office:value="31000">
            <text:p>31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finan prest y otras oper finan intereses</text:p>
          </table:table-cell>
          <table:covered-table-cell table:style-name="ce30"/>
          <table:table-cell table:style-name="ce34" office:value-type="float" office:value="405639.37">
            <text:p>405639,3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310" table:number-columns-spanned="2" table:number-rows-spanned="1">
            <text:p>31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Intereses</text:p>
          </table:table-cell>
          <table:table-cell table:style-name="ce14" table:number-columns-repeated="2"/>
          <table:table-cell table:style-name="ce34" office:value-type="float" office:value="405639.37">
            <text:p>405639,3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DEUDA PÚBLICA; Gastos financier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éstamos form modif cance</text:p>
          </table:table-cell>
          <table:table-cell table:style-name="ce31" office:value-type="float" office:value="20" table:number-columns-spanned="1" table:number-rows-spanned="2">
            <text:p>2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31100">
            <text:p>31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OS DE EMISION,MODIFICACION Y CANCELAC</text:p>
          </table:table-cell>
          <table:covered-table-cell table:style-name="ce31"/>
          <table:table-cell table:style-name="ce31" office:value-type="float" office:value="20">
            <text:p>2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311" table:number-columns-spanned="2" table:number-rows-spanned="1">
            <text:p>31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e formalización, modificación <text:s/>y cancelación</text:p>
          </table:table-cell>
          <table:table-cell table:style-name="ce14" table:number-columns-repeated="2"/>
          <table:table-cell table:style-name="ce31" office:value-type="float" office:value="20">
            <text:p>2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31">
            <text:p>31</text:p>
          </table:table-cell>
          <table:table-cell table:style-name="ce14"/>
          <table:table-cell table:style-name="ce26" office:value-type="string">
            <text:p>De préstamos y otras operaciones financieras en euro</text:p>
          </table:table-cell>
          <table:table-cell table:style-name="ce14" table:number-columns-repeated="3"/>
          <table:table-cell table:style-name="ce32" office:value-type="float" office:value="405659.37" table:number-columns-spanned="2" table:number-rows-spanned="1">
            <text:p>405659,37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3">
            <text:p>3</text:p>
          </table:table-cell>
          <table:table-cell table:style-name="ce27" office:value-type="string">
            <text:p>GASTOS FINANCIER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405659.37" table:number-columns-spanned="2" table:number-rows-spanned="1">
            <text:p>405659,37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DEUDA PÚBLICA; AMORTIZACIÓ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ÉSTAMOS L/PLAZO</text:p>
          </table:table-cell>
          <table:table-cell table:style-name="ce32" office:value-type="float" office:value="1637674.22" table:number-columns-spanned="1" table:number-rows-spanned="2">
            <text:p>1637674,2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91300">
            <text:p>9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asiv finan amort prest largo plazo entes fuera sect pú</text:p>
          </table:table-cell>
          <table:covered-table-cell table:style-name="ce32"/>
          <table:table-cell table:style-name="ce32" office:value-type="float" office:value="1637674.22">
            <text:p>1637674,2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913" table:number-columns-spanned="2" table:number-rows-spanned="1">
            <text:p>9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mortización de préstamos a largo plazo de entes de f</text:p>
          </table:table-cell>
          <table:table-cell table:style-name="ce14" table:number-columns-repeated="2"/>
          <table:table-cell table:style-name="ce32" office:value-type="float" office:value="1637674.22">
            <text:p>1637674,2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91">
            <text:p>91</text:p>
          </table:table-cell>
          <table:table-cell table:style-name="ce14"/>
          <table:table-cell table:style-name="ce26" office:value-type="string">
            <text:p>Amortización de préstamos y de</text:p>
          </table:table-cell>
          <table:table-cell table:style-name="ce14" table:number-columns-repeated="3"/>
          <table:table-cell table:style-name="ce36" office:value-type="float" office:value="1637674.22" table:number-columns-spanned="2" table:number-rows-spanned="1">
            <text:p>1637674,22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9">
            <text:p>9</text:p>
          </table:table-cell>
          <table:table-cell table:style-name="ce27" office:value-type="string">
            <text:p>PASIVOS FINANCIER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44" office:value-type="float" office:value="1637674.22" table:number-columns-spanned="2" table:number-rows-spanned="1">
            <text:p>1637674,22</text:p>
          </table:table-cell>
          <table:covered-table-cell table:style-name="ce44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35" office:value-type="string" table:number-columns-spanned="3" table:number-rows-spanned="1">
            <text:p>Total Programa</text:p>
          </table:table-cell>
          <table:covered-table-cell table:number-columns-repeated="2" table:style-name="ce35"/>
          <table:table-cell table:style-name="ce45" office:value-type="float" office:value="2043333.59" table:number-columns-spanned="2" table:number-rows-spanned="1">
            <text:p>2043333,59</text:p>
          </table:table-cell>
          <table:covered-table-cell table:style-name="ce45"/>
          <table:table-cell table:number-columns-repeated="1010"/>
        </table:table-row>
        <table:table-row table:style-name="ro4" table:number-rows-repeated="104855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46" office:value-type="float" office:value="2" table:number-columns-spanned="1" table:number-rows-spanned="2">
            <text:p>2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47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2 <text:s text:c="11"/>SEG Y ORD PÚ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SEGURIDAD Y ORDEN PÚBLICO;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. BÁSICAS A2 FUNCIONARIOS</text:p>
          </table:table-cell>
          <table:table-cell table:style-name="ce34" office:value-type="float" office:value="25771.48" table:number-columns-spanned="1" table:number-rows-spanned="2">
            <text:p>25771,4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1">
            <text:p>1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2</text:p>
          </table:table-cell>
          <table:covered-table-cell table:style-name="ce34"/>
          <table:table-cell table:style-name="ce34" office:value-type="float" office:value="25771.48">
            <text:p>25771,4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EGURIDAD Y ORDEN PÚBLIC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. BÁSICAS C1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660901.32" table:number-columns-spanned="1" table:number-rows-spanned="2">
            <text:p>660901,3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3">
            <text:p>120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1</text:p>
          </table:table-cell>
          <table:covered-table-cell table:style-name="ce34"/>
          <table:table-cell table:style-name="ce34" office:value-type="float" office:value="660901.32">
            <text:p>660901,3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EGURIDAD Y ORDEN PÚBLIC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. BÁSICAS C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9484.18" table:number-columns-spanned="1" table:number-rows-spanned="2">
            <text:p>29484,1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34"/>
          <table:table-cell table:style-name="ce34" office:value-type="float" office:value="29484.18">
            <text:p>29484,1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EGURIDAD Y ORDEN PÚBLIC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IENIO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46331.17" table:number-columns-spanned="1" table:number-rows-spanned="2">
            <text:p>146331,17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34"/>
          <table:table-cell table:style-name="ce34" office:value-type="float" office:value="146331.17">
            <text:p>146331,17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EGURIDAD Y ORDEN PÚBLIC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RETRIB. BÁSICAS FUNCIONARIO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120" table:number-columns-spanned="2" table:number-rows-spanned="1">
            <text:p>120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43" office:value-type="float" office:value="862488.15" table:number-columns-spanned="3" table:number-rows-spanned="1">
            <text:p>862488,15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SEGURIDAD Y ORDEN PÚBLICO;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DESTINO FUNCIONARIOS</text:p>
          </table:table-cell>
          <table:table-cell table:style-name="ce34" office:value-type="float" office:value="523099.86" table:number-columns-spanned="1" table:number-rows-spanned="2">
            <text:p>523099,8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34"/>
          <table:table-cell table:style-name="ce34" office:value-type="float" office:value="523099.86">
            <text:p>523099,8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EGURIDAD Y ORDEN PÚBLIC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 ESPECÍFICO FUNCIONARI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48" office:value-type="float" office:value="681100.08" table:number-columns-spanned="1" table:number-rows-spanned="2">
            <text:p>681100,0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3">
          <table:table-cell table:style-name="ce9"/>
          <table:table-cell table:style-name="ce23" office:value-type="float" office:value="12101">
            <text:p>12101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Complemento específico</text:p>
          </table:table-cell>
          <table:covered-table-cell table:style-name="ce48"/>
          <table:table-cell table:style-name="ce48" office:value-type="float" office:value="681100.08">
            <text:p>681100,08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" table:style-name="ta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46" office:value-type="float" office:value="3" table:number-columns-spanned="1" table:number-rows-spanned="2">
            <text:p>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47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2 <text:s text:c="11"/>SEG Y ORD PÚ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SEGURIDAD Y ORDEN PÚBLICO;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 FUNCIONARIOS</text:p>
          </table:table-cell>
          <table:table-cell table:style-name="ce34" office:value-type="float" office:value="99781.86" table:number-columns-spanned="1" table:number-rows-spanned="2">
            <text:p>99781,8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34" office:value-type="float" office:value="99781.86">
            <text:p>99781,8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32" office:value-type="float" office:value="1303981.8">
            <text:p>1303981,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2" table:number-columns-spanned="1" table:number-rows-spanned="2">
            <text:p>12</text:p>
          </table:table-cell>
          <table:table-cell table:style-name="ce14" table:number-columns-spanned="1" table:number-rows-spanned="2"/>
          <table:table-cell table:style-name="ce27" office:value-type="string">
            <text:p>Personal Funcionari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9" office:value-type="float" office:value="2166469.95" table:number-columns-spanned="3" table:number-rows-spanned="2">
            <text:p>2166469,95</text:p>
          </table:table-cell>
          <table:covered-table-cell table:number-columns-repeated="2" table:style-name="ce49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SEGURIDAD Y ORDEN PÚBLICO;</text:p>
          </table:table-cell>
          <table:covered-table-cell table:number-columns-repeated="3" table:style-name="ce14"/>
          <table:covered-table-cell table:number-columns-repeated="3" table:style-name="ce49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ICAS</text:p>
          </table:table-cell>
          <table:table-cell table:style-name="ce34" office:value-type="float" office:value="11886.9" table:number-columns-spanned="1" table:number-rows-spanned="2">
            <text:p>11886,9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11886.9">
            <text:p>11886,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EGURIDAD Y ORDEN PUBLIC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REMUNERACION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3132.48" table:number-columns-spanned="1" table:number-rows-spanned="2">
            <text:p>13132,48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13132.48">
            <text:p>13132,4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25019.38">
            <text:p>25019,3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25019.38" table:number-columns-spanned="3" table:number-rows-spanned="2">
            <text:p>25019,38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SEGURIDAD Y ORDEN PÚBLICO;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</text:p>
          </table:table-cell>
          <table:table-cell table:style-name="ce34" office:value-type="float" office:value="125305.01" table:number-columns-spanned="1" table:number-rows-spanned="2">
            <text:p>125305,01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125305.01">
            <text:p>125305,01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125305.01">
            <text:p>125305,01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SEGURIDAD Y ORDEN PÚBLICO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</text:p>
          </table:table-cell>
          <table:table-cell table:style-name="ce34" office:value-type="float" office:value="254788" table:number-columns-spanned="1" table:number-rows-spanned="2">
            <text:p>254788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100">
            <text:p>15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RALES.</text:p>
          </table:table-cell>
          <table:covered-table-cell table:style-name="ce34"/>
          <table:table-cell table:style-name="ce34" office:value-type="float" office:value="254788">
            <text:p>25478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51" table:number-columns-spanned="2" table:number-rows-spanned="1">
            <text:p>15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ratificaciones</text:p>
          </table:table-cell>
          <table:table-cell table:style-name="ce14" table:number-columns-repeated="2"/>
          <table:table-cell table:style-name="ce34" office:value-type="float" office:value="254788">
            <text:p>25478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SEGURIDAD Y ORDEN PÚBLICO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INCENTIVOS RENDIMIENTO FUN-</text:p>
          </table:table-cell>
          <table:table-cell table:style-name="ce48" office:value-type="float" office:value="151154.95" table:number-columns-spanned="1" table:number-rows-spanned="2">
            <text:p>151154,9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7">
          <table:table-cell table:style-name="ce9"/>
          <table:table-cell table:style-name="ce23" office:value-type="float" office:value="15200">
            <text:p>15200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PRODUCTIVIDAD FUNCIONARIOS-LABORALES.</text:p>
          </table:table-cell>
          <table:covered-table-cell table:style-name="ce48"/>
          <table:table-cell table:style-name="ce48" office:value-type="float" office:value="151154.95">
            <text:p>151154,95</text:p>
          </table:table-cell>
          <table:table-cell table:style-name="ce15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" table:style-name="ta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18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09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9" table:number-rows-spanned="1">
            <text:p>Fecha Obtención</text:p>
          </table:table-cell>
          <table:covered-table-cell table:number-columns-repeated="8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09"/>
        </table:table-row>
        <table:table-row table:style-name="ro2">
          <table:covered-table-cell table:number-columns-repeated="3" table:style-name="ce2"/>
          <table:table-cell table:style-name="ce3" table:number-columns-spanned="9" table:number-rows-spanned="2"/>
          <table:covered-table-cell table:number-columns-repeated="8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46" office:value-type="float" office:value="4" table:number-columns-spanned="1" table:number-rows-spanned="2">
            <text:p>4</text:p>
          </table:table-cell>
          <table:table-cell table:number-columns-repeated="1009"/>
        </table:table-row>
        <table:table-row table:style-name="ro3">
          <table:table-cell table:style-name="ce3" table:number-columns-spanned="3" table:number-rows-spanned="1"/>
          <table:covered-table-cell table:number-columns-repeated="11" table:style-name="ce5"/>
          <table:covered-table-cell table:number-columns-repeated="2" table:style-name="ce39"/>
          <table:covered-table-cell table:style-name="ce47"/>
          <table:table-cell table:number-columns-repeated="1009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2 <text:s text:c="11"/>SEG Y ORD PÚ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42"/>
          <table:table-cell table:style-name="ce22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09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table-cell table:style-name="ce28"/>
          <table:covered-table-cell table:style-name="ce22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09"/>
        </table:table-row>
        <table:table-row table:style-name="ro14">
          <table:table-cell table:style-name="ce7"/>
          <table:table-cell table:style-name="ce12"/>
          <table:table-cell table:style-name="ce50" office:value-type="float" office:value="152" table:number-columns-spanned="2" table:number-rows-spanned="1">
            <text:p>152</text:p>
          </table:table-cell>
          <table:covered-table-cell table:style-name="ce50"/>
          <table:table-cell table:style-name="ce12" table:number-columns-repeated="2"/>
          <table:table-cell table:style-name="ce25" office:value-type="string" table:number-columns-spanned="2" table:number-rows-spanned="1">
            <text:p>Otros incentivos al rendimiento</text:p>
          </table:table-cell>
          <table:covered-table-cell table:style-name="ce25"/>
          <table:table-cell table:style-name="ce12" table:number-columns-repeated="2"/>
          <table:table-cell table:style-name="ce30" office:value-type="float" office:value="151154.95">
            <text:p>151154,95</text:p>
          </table:table-cell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09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5">
            <text:p>15</text:p>
          </table:table-cell>
          <table:table-cell table:style-name="ce14"/>
          <table:table-cell table:style-name="ce27" office:value-type="string" table:number-columns-spanned="2" table:number-rows-spanned="1">
            <text:p>Incentivos al rendimiento</text:p>
          </table:table-cell>
          <table:covered-table-cell table:style-name="ce27"/>
          <table:table-cell table:style-name="ce14" table:number-columns-repeated="3"/>
          <table:table-cell table:style-name="ce32" office:value-type="float" office:value="531247.96" table:number-columns-spanned="2" table:number-rows-spanned="1">
            <text:p>531247,96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2" table:number-rows-spanned="1">
            <text:p>APLICACIÓN: SEGURIDAD Y ORDEN PÚBLICO;</text:p>
          </table:table-cell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2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SEGURIDAD SOCIAL</text:p>
          </table:table-cell>
          <table:covered-table-cell table:style-name="ce26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2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42"/>
          <table:table-cell table:style-name="ce8"/>
          <table:table-cell table:style-name="ce34" office:value-type="float" office:value="893622.36" table:number-columns-spanned="1" table:number-rows-spanned="2">
            <text:p>893622,3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Seguridad Social</text:p>
          </table:table-cell>
          <table:covered-table-cell table:style-name="ce26"/>
          <table:covered-table-cell table:style-name="ce34"/>
          <table:table-cell table:style-name="ce34" office:value-type="float" office:value="893622.36">
            <text:p>893622,3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 table:number-columns-spanned="2" table:number-rows-spanned="1">
            <text:p>Cuotas sociales</text:p>
          </table:table-cell>
          <table:covered-table-cell table:style-name="ce26"/>
          <table:table-cell table:style-name="ce14" table:number-columns-repeated="2"/>
          <table:table-cell table:style-name="ce34" office:value-type="float" office:value="893622.36">
            <text:p>893622,3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 table:number-columns-spanned="2" table:number-rows-spanned="1">
            <text:p>Cuotas, prestaciones y gastos sociales a cargo del em</text:p>
          </table:table-cell>
          <table:covered-table-cell table:style-name="ce26"/>
          <table:table-cell table:style-name="ce14" table:number-columns-repeated="3"/>
          <table:table-cell table:style-name="ce32" office:value-type="float" office:value="893622.36" table:number-columns-spanned="2" table:number-rows-spanned="1">
            <text:p>893622,36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 table:number-columns-spanned="2" table:number-rows-spanned="1">
            <text:p>GASTOS DE PERSONAL</text:p>
          </table:table-cell>
          <table:covered-table-cell table:style-name="ce27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3616359.65" table:number-columns-spanned="2" table:number-rows-spanned="1">
            <text:p>3616359,65</text:p>
          </table:table-cell>
          <table:covered-table-cell table:style-name="ce49"/>
          <table:table-cell table:number-columns-repeated="1009"/>
        </table:table-row>
        <table:table-row table:style-name="ro29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2" table:number-rows-spanned="1">
            <text:p>APLICACIÓN: SEGURIDAD Y ORDEN PÚBLICO;</text:p>
          </table:table-cell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3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51" office:value-type="string">
            <text:p>gastos corr</text:p>
          </table:table-cell>
          <table:table-cell table:style-name="ce53" office:value-type="string">
            <text:p><text:s/>mant equip proc info</text:p>
          </table:table-cell>
          <table:table-cell table:style-name="ce54" office:value-type="float" office:value="8010.29">
            <text:p>8010,2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31">
          <table:table-cell table:style-name="ce8"/>
          <table:table-cell table:style-name="ce13" office:value-type="float" office:value="21600">
            <text:p>216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gast corri bien serv repar manten conser equi proce i</text:p>
          </table:table-cell>
          <table:covered-table-cell table:style-name="ce26"/>
          <table:table-cell table:style-name="ce14"/>
          <table:table-cell table:style-name="ce54" office:value-type="float" office:value="8010.29">
            <text:p>8010,2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6" table:number-columns-spanned="2" table:number-rows-spanned="1">
            <text:p>216</text:p>
          </table:table-cell>
          <table:covered-table-cell table:style-name="ce18"/>
          <table:table-cell table:style-name="ce14" table:number-columns-repeated="2"/>
          <table:table-cell table:style-name="ce26" office:value-type="string" table:number-columns-spanned="2" table:number-rows-spanned="1">
            <text:p>Equipos para procesos de información</text:p>
          </table:table-cell>
          <table:covered-table-cell table:style-name="ce26"/>
          <table:table-cell table:style-name="ce14" table:number-columns-repeated="2"/>
          <table:table-cell table:style-name="ce54" office:value-type="float" office:value="8010.29">
            <text:p>8010,2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 table:number-columns-spanned="2" table:number-rows-spanned="1">
            <text:p>Reparaciones, mantenimiento y conservación</text:p>
          </table:table-cell>
          <table:covered-table-cell table:style-name="ce27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8010.29" table:number-columns-spanned="2" table:number-rows-spanned="2">
            <text:p>8010,29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09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19"/>
          <table:table-cell table:style-name="ce7"/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09"/>
        </table:table-row>
        <table:table-row table:style-name="ro2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APLICACIÓN: SEGURIDAD Y ORDEN PÚBLICO;</text:p>
          </table:table-cell>
          <table:covered-table-cell table:style-name="ce26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VESTUARIO</text:p>
          </table:table-cell>
          <table:covered-table-cell table:style-name="ce26"/>
          <table:table-cell table:style-name="ce32" office:value-type="float" office:value="50000" table:number-columns-spanned="1" table:number-rows-spanned="2">
            <text:p>5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9">
          <table:table-cell table:style-name="ce8"/>
          <table:table-cell table:style-name="ce13" office:value-type="float" office:value="22104">
            <text:p>221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 table:number-columns-spanned="2" table:number-rows-spanned="1">
            <text:p>gast corri bien serv mater sumin otros vestuario</text:p>
          </table:table-cell>
          <table:covered-table-cell table:style-name="ce27"/>
          <table:covered-table-cell table:style-name="ce32"/>
          <table:table-cell table:style-name="ce34" office:value-type="float" office:value="50000">
            <text:p>5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 table:number-columns-spanned="2" table:number-rows-spanned="1">
            <text:p>APLICACIÓN: SEGURIDAD Y ORDEN PÚBLICO;</text:p>
          </table:table-cell>
          <table:covered-table-cell table:style-name="ce25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09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2" table:number-rows-spanned="1">
            <text:p>OTROS SUMINISTROS</text:p>
          </table:table-cell>
          <table:covered-table-cell table:style-name="ce26"/>
          <table:covered-table-cell table:number-columns-repeated="5" table:style-name="ce14"/>
          <table:covered-table-cell table:number-columns-repeated="2" table:style-name="ce42"/>
          <table:table-cell table:number-columns-repeated="1009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42"/>
          <table:table-cell table:style-name="ce8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2">
          <table:table-cell table:style-name="ce8"/>
          <table:table-cell table:style-name="ce13" office:value-type="float" office:value="22199">
            <text:p>221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gast corri bien servi mater sumi otros suministros</text:p>
          </table:table-cell>
          <table:covered-table-cell table:style-name="ce26"/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52" office:value-type="string">
            <text:p>Suministros</text:p>
          </table:table-cell>
          <table:table-cell table:style-name="ce9"/>
          <table:table-cell table:style-name="ce14" table:number-columns-repeated="2"/>
          <table:table-cell table:style-name="ce34" office:value-type="float" office:value="60000">
            <text:p>6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2" table:number-rows-spanned="1">
            <text:p>APLICACIÓN: SEGURIDAD Y ORDEN PÚBLICO;</text:p>
          </table:table-cell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OTROS GASTOS DIVERSOS</text:p>
          </table:table-cell>
          <table:covered-table-cell table:style-name="ce26"/>
          <table:table-cell table:style-name="ce34" office:value-type="float" office:value="11989.71" table:number-columns-spanned="1" table:number-rows-spanned="2">
            <text:p>11989,71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2" table:number-rows-spanned="1">
            <text:p>gast corri bienes y serv mater sumi otros gastos diver</text:p>
          </table:table-cell>
          <table:covered-table-cell table:style-name="ce26"/>
          <table:covered-table-cell table:style-name="ce34"/>
          <table:table-cell table:style-name="ce34" office:value-type="float" office:value="11989.71">
            <text:p>11989,71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 table:number-columns-spanned="2" table:number-rows-spanned="1">
            <text:p>Gastos diversos</text:p>
          </table:table-cell>
          <table:covered-table-cell table:style-name="ce26"/>
          <table:table-cell table:style-name="ce14" table:number-columns-repeated="2"/>
          <table:table-cell table:style-name="ce34" office:value-type="float" office:value="11989.71">
            <text:p>11989,71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09"/>
        </table:table-row>
        <table:table-row table:style-name="ro3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22">
            <text:p>22</text:p>
          </table:table-cell>
          <table:table-cell table:style-name="ce15"/>
          <table:table-cell table:style-name="ce27" office:value-type="string" table:number-columns-spanned="2" table:number-rows-spanned="1">
            <text:p>Material, suministros y otros</text:p>
          </table:table-cell>
          <table:covered-table-cell table:style-name="ce27"/>
          <table:table-cell table:style-name="ce15" table:number-columns-repeated="3"/>
          <table:table-cell table:style-name="ce55" office:value-type="float" office:value="71989.71" table:number-columns-spanned="2" table:number-rows-spanned="1">
            <text:p>71989,71</text:p>
          </table:table-cell>
          <table:covered-table-cell table:style-name="ce55"/>
          <table:table-cell table:style-name="ce28" table:number-columns-spanned="2" table:number-rows-spanned="1"/>
          <table:covered-table-cell table:style-name="ce28"/>
          <table:table-cell table:number-columns-repeated="1009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" table:style-name="ta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46" office:value-type="float" office:value="5" table:number-columns-spanned="1" table:number-rows-spanned="2">
            <text:p>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47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2 <text:s text:c="11"/>SEG Y ORD PÚ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2" table:number-rows-spanned="1">
            <text:p>Créditos Iniciales</text:p>
          </table:table-cell>
          <table:covered-table-cell table:style-name="ce17"/>
          <table:table-cell table:style-name="ce33" table:number-columns-spanned="2" table:number-rows-spanned="1"/>
          <table:covered-table-cell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 table:number-columns-spanned="2" table:number-rows-spanned="1">
            <text:p>Conceptos <text:s text:c="20"/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1"/>
        </table:table-row>
        <table:table-row table:style-name="ro33">
          <table:table-cell table:style-name="ce56"/>
          <table:table-cell table:style-name="ce57"/>
          <table:table-cell table:style-name="ce57" table:number-columns-spanned="2" table:number-rows-spanned="1"/>
          <table:covered-table-cell table:style-name="ce57"/>
          <table:table-cell table:style-name="ce57"/>
          <table:table-cell table:style-name="ce58" office:value-type="float" office:value="2">
            <text:p>2</text:p>
          </table:table-cell>
          <table:table-cell table:style-name="ce59" office:value-type="string">
            <text:p>GASTOS CORRIENTES EN BIENES Y SERVICIOS</text:p>
          </table:table-cell>
          <table:table-cell table:style-name="ce57" table:number-columns-repeated="2"/>
          <table:table-cell table:style-name="ce57" table:number-columns-spanned="2" table:number-rows-spanned="1"/>
          <table:covered-table-cell table:style-name="ce57"/>
          <table:table-cell table:style-name="ce60" office:value-type="float" office:value="80000" table:number-columns-spanned="2" table:number-rows-spanned="1">
            <text:p>80000</text:p>
          </table:table-cell>
          <table:covered-table-cell table:style-name="ce60"/>
          <table:table-cell table:number-columns-repeated="1011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35" office:value-type="string" table:number-columns-spanned="2" table:number-rows-spanned="1">
            <text:p>Total Programa</text:p>
          </table:table-cell>
          <table:covered-table-cell table:style-name="ce35"/>
          <table:table-cell table:style-name="ce45" office:value-type="float" office:value="3696359.65" table:number-columns-spanned="2" table:number-rows-spanned="1">
            <text:p>3696359,65</text:p>
          </table:table-cell>
          <table:covered-table-cell table:style-name="ce45"/>
          <table:table-cell table:number-columns-repeated="1011"/>
        </table:table-row>
        <table:table-row table:style-name="ro4" table:number-rows-repeated="104856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" table:style-name="ta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46" office:value-type="float" office:value="6" table:number-columns-spanned="1" table:number-rows-spanned="2">
            <text:p>6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47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3 <text:s text:c="11"/>ORDEN TRÁFICO Y EST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ORDENACION TRAFICO Y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STACIONAMIENTO;TRANSPORTES</text:p>
          </table:table-cell>
          <table:table-cell table:style-name="ce34" office:value-type="float" office:value="103570.22" table:number-columns-spanned="1" table:number-rows-spanned="2">
            <text:p>103570,22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300">
            <text:p>2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servi mater suminis transporte</text:p>
          </table:table-cell>
          <table:covered-table-cell table:style-name="ce34"/>
          <table:table-cell table:style-name="ce34" office:value-type="float" office:value="103570.22">
            <text:p>103570,22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3" table:number-columns-spanned="2" table:number-rows-spanned="1">
            <text:p>223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Transportes</text:p>
          </table:table-cell>
          <table:table-cell table:style-name="ce14" table:number-columns-repeated="2"/>
          <table:table-cell table:style-name="ce61" office:value-type="float" office:value="103570.22">
            <text:p>103570,22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ORDENACIÓN TRÁFICO Y ESTACION;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 realiz otras E Seguridad</text:p>
          </table:table-cell>
          <table:table-cell table:style-name="ce34" office:value-type="float" office:value="10771.56" table:number-columns-spanned="1" table:number-rows-spanned="2">
            <text:p>10771,56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1">
            <text:p>227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trab empre seguri</text:p>
          </table:table-cell>
          <table:covered-table-cell table:style-name="ce34"/>
          <table:table-cell table:style-name="ce34" office:value-type="float" office:value="10771.56">
            <text:p>10771,56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ORDENACION TRAFICO Y ESTA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abajos empresas y profes</text:p>
          </table:table-cell>
          <table:covered-table-cell table:number-columns-repeated="2" table:style-name="ce14"/>
          <table:covered-table-cell table:style-name="ce42"/>
          <table:covered-table-cell table:number-columns-repeated="2" table:style-name="ce8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413315.87" table:number-columns-spanned="1" table:number-rows-spanned="2">
            <text:p>413315,87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413315.87">
            <text:p>413315,87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424087.43">
            <text:p>424087,43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527657.65" table:number-columns-spanned="2" table:number-rows-spanned="1">
            <text:p>527657,65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3" office:value-type="float" office:value="527657.65" table:number-columns-spanned="2" table:number-rows-spanned="1">
            <text:p>527657,65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ORDENACION TRAFICO Y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STACIONAMIENTO; Inv. rep. Edif. Const.</text:p>
          </table:table-cell>
          <table:table-cell table:style-name="ce32" office:value-type="float" office:value="140000" table:number-columns-spanned="1" table:number-rows-spanned="2">
            <text:p>140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200">
            <text:p>62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s inver nuev funcio opera serv edif otras con</text:p>
          </table:table-cell>
          <table:covered-table-cell table:style-name="ce32"/>
          <table:table-cell table:style-name="ce34" office:value-type="float" office:value="140000">
            <text:p>140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22" table:number-columns-spanned="2" table:number-rows-spanned="1">
            <text:p>62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2"/>
          <table:table-cell table:style-name="ce61" office:value-type="float" office:value="140000">
            <text:p>140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2">
            <text:p>62</text:p>
          </table:table-cell>
          <table:table-cell table:style-name="ce14"/>
          <table:table-cell table:style-name="ce26" office:value-type="string">
            <text:p>Inversión nueva asociada al funcionamiento operativo d</text:p>
          </table:table-cell>
          <table:table-cell table:style-name="ce14" table:number-columns-repeated="2"/>
          <table:table-cell table:style-name="ce42"/>
          <table:table-cell table:style-name="ce64" office:value-type="float" office:value="140000" table:number-columns-spanned="2" table:number-rows-spanned="1">
            <text:p>140000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140000" table:number-columns-spanned="2" table:number-rows-spanned="1">
            <text:p>140000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667657.65" table:number-columns-spanned="2" table:number-rows-spanned="1">
            <text:p>667657,65</text:p>
          </table:table-cell>
          <table:covered-table-cell table:style-name="ce66"/>
          <table:table-cell table:number-columns-repeated="1010"/>
        </table:table-row>
        <table:table-row table:style-name="ro4" table:number-rows-repeated="104854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" table:style-name="ta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46" office:value-type="float" office:value="7" table:number-columns-spanned="1" table:number-rows-spanned="2">
            <text:p>7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47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5 <text:s text:c="11"/>PROTECCIÓN CIVIL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ROTECCIÓN CIVIL; REPARACIONES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AQUINARIA, INSTAL Y UTIL</text:p>
          </table:table-cell>
          <table:table-cell table:style-name="ce34" office:value-type="float" office:value="4000" table:number-columns-spanned="1" table:number-rows-spanned="2">
            <text:p>4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4"/>
          <table:table-cell table:style-name="ce54" office:value-type="float" office:value="4000">
            <text:p>4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54" office:value-type="float" office:value="4000">
            <text:p>4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21">
            <text:p>21</text:p>
          </table:table-cell>
          <table:table-cell table:style-name="ce15"/>
          <table:table-cell table:style-name="ce27" office:value-type="string">
            <text:p>Reparaciones, mantenimiento y conservación</text:p>
          </table:table-cell>
          <table:table-cell table:style-name="ce15" table:number-columns-repeated="3"/>
          <table:table-cell table:style-name="ce48" office:value-type="float" office:value="4000" table:number-columns-spanned="2" table:number-rows-spanned="1">
            <text:p>4000</text:p>
          </table:table-cell>
          <table:covered-table-cell table:style-name="ce48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34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ROTECCIÓN CIVIL; VESTUARIO</text:p>
          </table:table-cell>
          <table:table-cell table:style-name="ce30" office:value-type="float" office:value="5000" table:number-columns-spanned="1" table:number-rows-spanned="2">
            <text:p>5000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35">
          <table:table-cell table:style-name="ce8"/>
          <table:table-cell table:style-name="ce13" office:value-type="float" office:value="22104">
            <text:p>221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 mater sumin otros vestuario</text:p>
          </table:table-cell>
          <table:covered-table-cell table:style-name="ce30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gast corri bien servi mater sumi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uministr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4000" table:number-columns-spanned="1" table:number-rows-spanned="2">
            <text:p>4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199">
            <text:p>221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otros suministros</text:p>
          </table:table-cell>
          <table:covered-table-cell table:style-name="ce34"/>
          <table:table-cell table:style-name="ce54" office:value-type="float" office:value="4000">
            <text:p>4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54" office:value-type="float" office:value="9000">
            <text:p>9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ROTECCIÓN CIVIL; PRIMA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O</text:p>
          </table:table-cell>
          <table:table-cell table:style-name="ce54" office:value-type="float" office:value="200" table:number-columns-spanned="1" table:number-rows-spanned="2">
            <text:p>2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400">
            <text:p>224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primas seguros</text:p>
          </table:table-cell>
          <table:covered-table-cell table:style-name="ce54"/>
          <table:table-cell table:style-name="ce54" office:value-type="float" office:value="200">
            <text:p>2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4" table:number-columns-spanned="2" table:number-rows-spanned="1">
            <text:p>224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Primas de seguros</text:p>
          </table:table-cell>
          <table:table-cell table:style-name="ce14" table:number-columns-repeated="2"/>
          <table:table-cell table:style-name="ce54" office:value-type="float" office:value="200">
            <text:p>2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ROTECCIÓN CIVIL; OTROS GAST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14200" table:number-columns-spanned="2" table:number-rows-spanned="1">
            <text:p>142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8200" table:number-columns-spanned="2" table:number-rows-spanned="1">
            <text:p>18200</text:p>
          </table:table-cell>
          <table:covered-table-cell table:style-name="ce43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ROTECCIÓN CIVIL, Inv. repos.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8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maquin. inst. utill.</text:p>
          </table:table-cell>
          <table:table-cell table:style-name="ce48" office:value-type="float" office:value="2000">
            <text:p>2000</text:p>
          </table:table-cell>
          <table:table-cell table:style-name="ce15" table:number-columns-repeated="2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" table:style-name="ta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46" office:value-type="float" office:value="8" table:number-columns-spanned="1" table:number-rows-spanned="2">
            <text:p>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47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5 <text:s text:c="11"/>PROTECCIÓN CIVIL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39">
          <table:table-cell table:style-name="ce7"/>
          <table:table-cell table:style-name="ce67" office:value-type="float" office:value="63300">
            <text:p>633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inver reale reposi aso funci oper serv maqui insta tecn</text:p>
          </table:table-cell>
          <table:table-cell table:style-name="ce12"/>
          <table:table-cell table:style-name="ce68" office:value-type="float" office:value="2000">
            <text:p>2000</text:p>
          </table:table-cell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3" table:number-columns-spanned="2" table:number-rows-spanned="1">
            <text:p>63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69" office:value-type="float" office:value="2000">
            <text:p>2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2"/>
          <table:table-cell table:style-name="ce42"/>
          <table:table-cell table:style-name="ce70" office:value-type="float" office:value="2000">
            <text:p>2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71" office:value-type="float" office:value="2000" table:number-columns-spanned="3" table:number-rows-spanned="1">
            <text:p>2000</text:p>
          </table:table-cell>
          <table:covered-table-cell table:style-name="ce48"/>
          <table:covered-table-cell table:style-name="ce71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20200" table:number-columns-spanned="3" table:number-rows-spanned="1">
            <text:p>20200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" table:style-name="ta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46" office:value-type="float" office:value="9" table:number-columns-spanned="1" table:number-rows-spanned="2">
            <text:p>9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47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36 <text:s text:c="11"/>SERV PREVEN Y EXTIN INCENDIO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REV Y EXTIN INCENDIOS; Subv y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entidades municipios</text:p>
          </table:table-cell>
          <table:table-cell table:style-name="ce32" office:value-type="float" office:value="410000" table:number-columns-spanned="1" table:number-rows-spanned="2">
            <text:p>410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6600">
            <text:p>466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e corrient entid locales agrupen municipios</text:p>
          </table:table-cell>
          <table:covered-table-cell table:style-name="ce32"/>
          <table:table-cell table:style-name="ce34" office:value-type="float" office:value="410000">
            <text:p>410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66" table:number-columns-spanned="2" table:number-rows-spanned="1">
            <text:p>46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otras Entidades que agrupen municipios</text:p>
          </table:table-cell>
          <table:table-cell table:style-name="ce14" table:number-columns-repeated="2"/>
          <table:table-cell table:style-name="ce61" office:value-type="float" office:value="410000">
            <text:p>410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6">
            <text:p>46</text:p>
          </table:table-cell>
          <table:table-cell table:style-name="ce14"/>
          <table:table-cell table:style-name="ce26" office:value-type="string">
            <text:p>A Entidades Locales</text:p>
          </table:table-cell>
          <table:table-cell table:style-name="ce14" table:number-columns-repeated="2"/>
          <table:table-cell table:style-name="ce42"/>
          <table:table-cell table:style-name="ce64" office:value-type="float" office:value="410000" table:number-columns-spanned="2" table:number-rows-spanned="1">
            <text:p>410000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410000" table:number-columns-spanned="2" table:number-rows-spanned="1">
            <text:p>410000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410000" table:number-columns-spanned="2" table:number-rows-spanned="1">
            <text:p>410000</text:p>
          </table:table-cell>
          <table:covered-table-cell table:style-name="ce66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0" table:style-name="ta1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10" table:number-columns-spanned="1" table:number-rows-spanned="2">
            <text:p>10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1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URBANISMO; RETRIBUCIONES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ICAS A1 FUNCIONARIOS</text:p>
          </table:table-cell>
          <table:table-cell table:style-name="ce34" office:value-type="float" office:value="137728.64" table:number-columns-spanned="1" table:number-rows-spanned="2">
            <text:p>137728,6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0">
            <text:p>12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1</text:p>
          </table:table-cell>
          <table:covered-table-cell table:style-name="ce34"/>
          <table:table-cell table:style-name="ce34" office:value-type="float" office:value="137728.64">
            <text:p>137728,6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A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90498.33" table:number-columns-spanned="1" table:number-rows-spanned="2">
            <text:p>190498,33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1">
            <text:p>1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2</text:p>
          </table:table-cell>
          <table:covered-table-cell table:style-name="ce34"/>
          <table:table-cell table:style-name="ce34" office:value-type="float" office:value="190498.33">
            <text:p>190498,33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C1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7973.8" table:number-columns-spanned="1" table:number-rows-spanned="2">
            <text:p>57973,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3">
            <text:p>120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1</text:p>
          </table:table-cell>
          <table:covered-table-cell table:style-name="ce34"/>
          <table:table-cell table:style-name="ce34" office:value-type="float" office:value="57973.8">
            <text:p>57973,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C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88452.54" table:number-columns-spanned="1" table:number-rows-spanned="2">
            <text:p>88452,5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34"/>
          <table:table-cell table:style-name="ce34" office:value-type="float" office:value="88452.54">
            <text:p>88452,5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TRIENI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62635.23" table:number-columns-spanned="1" table:number-rows-spanned="2">
            <text:p>62635,23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34"/>
          <table:table-cell table:style-name="ce34" office:value-type="float" office:value="62635.23">
            <text:p>62635,23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UCIONES BÁSICA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120" table:number-columns-spanned="2" table:number-rows-spanned="1">
            <text:p>120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43" office:value-type="float" office:value="537288.54" table:number-columns-spanned="3" table:number-rows-spanned="1">
            <text:p>537288,54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URBANISMO; COMPLEMENTO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ESTINO FUNCIONARIOS</text:p>
          </table:table-cell>
          <table:table-cell table:style-name="ce48" office:value-type="float" office:value="330576.07" table:number-columns-spanned="1" table:number-rows-spanned="2">
            <text:p>330576,07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3">
          <table:table-cell table:style-name="ce9"/>
          <table:table-cell table:style-name="ce23" office:value-type="float" office:value="12100">
            <text:p>12100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Complemento de destino</text:p>
          </table:table-cell>
          <table:covered-table-cell table:style-name="ce48"/>
          <table:table-cell table:style-name="ce48" office:value-type="float" office:value="330576.07">
            <text:p>330576,07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1" table:style-name="ta1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11" table:number-columns-spanned="1" table:number-rows-spanned="2">
            <text:p>1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1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URBANISMO; COMPLEMENTO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SPECÍFICO FUNCIONARIOS</text:p>
          </table:table-cell>
          <table:table-cell table:style-name="ce34" office:value-type="float" office:value="385497.5" table:number-columns-spanned="1" table:number-rows-spanned="2">
            <text:p>385497,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34"/>
          <table:table-cell table:style-name="ce34" office:value-type="float" office:value="385497.5">
            <text:p>385497,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S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64352.6" table:number-columns-spanned="1" table:number-rows-spanned="2">
            <text:p>64352,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34" office:value-type="float" office:value="64352.6">
            <text:p>64352,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34" office:value-type="float" office:value="780426.17">
            <text:p>780426,17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2" table:number-columns-spanned="1" table:number-rows-spanned="2">
            <text:p>12</text:p>
          </table:table-cell>
          <table:table-cell table:style-name="ce14" table:number-columns-spanned="1" table:number-rows-spanned="2"/>
          <table:table-cell table:style-name="ce27" office:value-type="string">
            <text:p>Personal Funcionari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9" office:value-type="float" office:value="1317714.71" table:number-columns-spanned="3" table:number-rows-spanned="2">
            <text:p>1317714,71</text:p>
          </table:table-cell>
          <table:covered-table-cell table:number-columns-repeated="2" table:style-name="ce49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URBANISMO; RETRIBUCIONES</text:p>
          </table:table-cell>
          <table:covered-table-cell table:number-columns-repeated="3" table:style-name="ce14"/>
          <table:covered-table-cell table:number-columns-repeated="3" table:style-name="ce49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CIAS LABORALES</text:p>
          </table:table-cell>
          <table:table-cell table:style-name="ce34" office:value-type="float" office:value="75534.27" table:number-columns-spanned="1" table:number-rows-spanned="2">
            <text:p>75534,27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75534.27">
            <text:p>75534,27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HO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XTRAORDINARIAS LABORAL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8720" table:number-columns-spanned="1" table:number-rows-spanned="2">
            <text:p>872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4"/>
          <table:table-cell table:style-name="ce54" office:value-type="float" office:value="8720">
            <text:p>872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URBANISMO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93003.52" table:number-columns-spanned="1" table:number-rows-spanned="2">
            <text:p>93003,5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93003.52">
            <text:p>93003,5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177257.79">
            <text:p>177257,7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177257.79" table:number-columns-spanned="3" table:number-rows-spanned="2">
            <text:p>177257,79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URBANISMO; PRODUCTIVIDAD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UNCIONARIOS-LABORALES</text:p>
          </table:table-cell>
          <table:table-cell table:style-name="ce34" office:value-type="float" office:value="94883.19" table:number-columns-spanned="1" table:number-rows-spanned="2">
            <text:p>94883,19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94883.19">
            <text:p>94883,1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0">
          <table:table-cell table:style-name="ce9"/>
          <table:table-cell table:style-name="ce15"/>
          <table:table-cell table:style-name="ce75" office:value-type="float" office:value="150" table:number-columns-spanned="2" table:number-rows-spanned="1">
            <text:p>150</text:p>
          </table:table-cell>
          <table:covered-table-cell table:style-name="ce75"/>
          <table:table-cell table:style-name="ce15" table:number-columns-repeated="2"/>
          <table:table-cell table:style-name="ce27" office:value-type="string">
            <text:p>Productividad</text:p>
          </table:table-cell>
          <table:table-cell table:style-name="ce15" table:number-columns-repeated="2"/>
          <table:table-cell table:style-name="ce48" office:value-type="float" office:value="94883.19">
            <text:p>94883,19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2" table:style-name="ta1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12" table:number-columns-spanned="1" table:number-rows-spanned="2">
            <text:p>12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1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URBANISMO; GRATIFICACIONES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UNCIONARIOS-LABORALES</text:p>
          </table:table-cell>
          <table:table-cell table:style-name="ce34" office:value-type="float" office:value="4360" table:number-columns-spanned="1" table:number-rows-spanned="2">
            <text:p>436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100">
            <text:p>15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RALES.</text:p>
          </table:table-cell>
          <table:covered-table-cell table:style-name="ce34"/>
          <table:table-cell table:style-name="ce54" office:value-type="float" office:value="4360">
            <text:p>436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1" table:number-columns-spanned="2" table:number-rows-spanned="1">
            <text:p>15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ratificaciones</text:p>
          </table:table-cell>
          <table:table-cell table:style-name="ce14" table:number-columns-repeated="2"/>
          <table:table-cell table:style-name="ce54" office:value-type="float" office:value="4360">
            <text:p>436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15">
            <text:p>15</text:p>
          </table:table-cell>
          <table:table-cell table:style-name="ce15"/>
          <table:table-cell table:style-name="ce27" office:value-type="string">
            <text:p>Incentivos al rendimiento</text:p>
          </table:table-cell>
          <table:table-cell table:style-name="ce15" table:number-columns-repeated="3"/>
          <table:table-cell table:style-name="ce55" office:value-type="float" office:value="99243.19" table:number-columns-spanned="2" table:number-rows-spanned="1">
            <text:p>99243,19</text:p>
          </table:table-cell>
          <table:covered-table-cell table:style-name="ce5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34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URBANISMO; SEGURIDAD SOCIAL</text:p>
          </table:table-cell>
          <table:table-cell table:style-name="ce30" office:value-type="float" office:value="464410.62" table:number-columns-spanned="1" table:number-rows-spanned="2">
            <text:p>464410,62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8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0"/>
          <table:table-cell table:style-name="ce34" office:value-type="float" office:value="464410.62">
            <text:p>464410,6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464410.62">
            <text:p>464410,6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464410.62" table:number-columns-spanned="2" table:number-rows-spanned="1">
            <text:p>464410,62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2058626.31" table:number-columns-spanned="2" table:number-rows-spanned="1">
            <text:p>2058626,31</text:p>
          </table:table-cell>
          <table:covered-table-cell table:style-name="ce49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URBANISMO; OTROS GAST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URBANISMO; ESTUDIOS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AJOS TÉCNICOS</text:p>
          </table:table-cell>
          <table:table-cell table:style-name="ce32" office:value-type="float" office:value="130000" table:number-columns-spanned="1" table:number-rows-spanned="2">
            <text:p>13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r sumi y otro trab estud trab t</text:p>
          </table:table-cell>
          <table:covered-table-cell table:style-name="ce32"/>
          <table:table-cell table:style-name="ce34" office:value-type="float" office:value="130000">
            <text:p>13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gast corri bien serv mater sumin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ab real empre profe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822.47" table:number-columns-spanned="1" table:number-rows-spanned="2">
            <text:p>5822,4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54" office:value-type="float" office:value="5822.47">
            <text:p>5822,4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135822.47">
            <text:p>135822,4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140822.47" table:number-columns-spanned="2" table:number-rows-spanned="1">
            <text:p>140822,47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40822.47" table:number-columns-spanned="2" table:number-rows-spanned="1">
            <text:p>140822,47</text:p>
          </table:table-cell>
          <table:covered-table-cell table:style-name="ce43"/>
          <table:table-cell table:number-columns-repeated="1010"/>
        </table:table-row>
        <table:table-row table:style-name="ro4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59" office:value-type="string">
            <text:p>APLICACIÓN: INVERSION EN TERREN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3" table:style-name="ta1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13" table:number-columns-spanned="1" table:number-rows-spanned="2">
            <text:p>1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1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43">
          <table:table-cell table:style-name="ce7"/>
          <table:table-cell table:style-name="ce67" office:value-type="float" office:value="60000">
            <text:p>600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INVERSION EN TERRENOS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600" table:number-columns-spanned="2" table:number-rows-spanned="1">
            <text:p>60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Inversiones en terren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ver real inver nuev infra biene destina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l uso gral</text:p>
          </table:table-cell>
          <table:table-cell table:style-name="ce32" office:value-type="float" office:value="1123050.6" table:number-columns-spanned="1" table:number-rows-spanned="2">
            <text:p>1123050,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60900">
            <text:p>60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nuev infra biene destina al uso gral</text:p>
          </table:table-cell>
          <table:covered-table-cell table:style-name="ce32"/>
          <table:table-cell table:style-name="ce32" office:value-type="float" office:value="1123050.6">
            <text:p>1123050,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09" table:number-columns-spanned="2" table:number-rows-spanned="1">
            <text:p>60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as inversiones nuevas en infraestructuras y bienes</text:p>
          </table:table-cell>
          <table:table-cell table:style-name="ce14" table:number-columns-repeated="2"/>
          <table:table-cell table:style-name="ce32" office:value-type="float" office:value="1123050.6">
            <text:p>1123050,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60" table:number-columns-spanned="1" table:number-rows-spanned="2">
            <text:p>60</text:p>
          </table:table-cell>
          <table:table-cell table:style-name="ce14" table:number-columns-spanned="1" table:number-rows-spanned="2"/>
          <table:table-cell table:style-name="ce27" office:value-type="string">
            <text:p>Inversión nueva en infraestructuras y bienes destinad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9" office:value-type="float" office:value="1123050.6" table:number-columns-spanned="3" table:number-rows-spanned="2">
            <text:p>1123050,6</text:p>
          </table:table-cell>
          <table:covered-table-cell table:number-columns-repeated="2" table:style-name="ce49"/>
          <table:table-cell table:number-columns-repeated="1011"/>
        </table:table-row>
        <table:table-row table:style-name="ro44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URBANISMO; Inv repos inf bbs uso</text:p>
          </table:table-cell>
          <table:covered-table-cell table:number-columns-repeated="3" table:style-name="ce14"/>
          <table:covered-table-cell table:number-columns-repeated="3" table:style-name="ce49"/>
          <table:table-cell table:number-columns-repeated="1011"/>
        </table:table-row>
        <table:table-row table:style-name="ro4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eneral terren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61000">
            <text:p>61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siones en terren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610" table:number-columns-spanned="2" table:number-rows-spanned="1">
            <text:p>61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Inversiones en terren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URBANISMO; INV. REPOSICION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BRAS URB.</text:p>
          </table:table-cell>
          <table:table-cell table:style-name="ce34" office:value-type="float" office:value="12227.34" table:number-columns-spanned="1" table:number-rows-spanned="2">
            <text:p>12227,3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61900">
            <text:p>61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infra bien destina al uso gral</text:p>
          </table:table-cell>
          <table:covered-table-cell table:style-name="ce34"/>
          <table:table-cell table:style-name="ce34" office:value-type="float" office:value="12227.34">
            <text:p>12227,3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19" table:number-columns-spanned="2" table:number-rows-spanned="1">
            <text:p>61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as inversiones de reposición en infraestructuras y b</text:p>
          </table:table-cell>
          <table:table-cell table:style-name="ce14" table:number-columns-repeated="2"/>
          <table:table-cell table:style-name="ce34" office:value-type="float" office:value="12227.34">
            <text:p>12227,3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61" table:number-columns-spanned="1" table:number-rows-spanned="2">
            <text:p>61</text:p>
          </table:table-cell>
          <table:table-cell table:style-name="ce14" table:number-columns-spanned="1" table:number-rows-spanned="2"/>
          <table:table-cell table:style-name="ce27" office:value-type="string">
            <text:p>Inversiones de reposición en infraestructuras y bie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12227.34" table:number-columns-spanned="3" table:number-rows-spanned="2">
            <text:p>12227,34</text:p>
          </table:table-cell>
          <table:covered-table-cell table:number-columns-repeated="2" table:style-name="ce43"/>
          <table:table-cell table:number-columns-repeated="1011"/>
        </table:table-row>
        <table:table-row table:style-name="ro44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URBANISMO; Inver nueva inf bbs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4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rren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62100">
            <text:p>6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rrenos y bienes naturale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21" table:number-columns-spanned="2" table:number-rows-spanned="1">
            <text:p>6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errenos y bienes naturale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2">
            <text:p>62</text:p>
          </table:table-cell>
          <table:table-cell table:style-name="ce14"/>
          <table:table-cell table:style-name="ce27" office:value-type="string">
            <text:p>Inversión nueva asociada al funcionamiento operativo d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VERSIÓN APLICACIONE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7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INFORMATICAS</text:p>
          </table:table-cell>
          <table:table-cell table:style-name="ce15" table:number-columns-repeated="3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4" table:style-name="ta1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14" table:number-columns-spanned="1" table:number-rows-spanned="2">
            <text:p>1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1 <text:s text:c="11"/>URBAN: PLANE, GEST, EJECU Y DISCI URB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2" table:number-rows-spanned="1">
            <text:p>Créditos Iniciales</text:p>
          </table:table-cell>
          <table:covered-table-cell table:style-name="ce17"/>
          <table:table-cell table:style-name="ce33" table:number-columns-spanned="2" table:number-rows-spanned="1"/>
          <table:covered-table-cell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 table:number-columns-spanned="2" table:number-rows-spanned="1">
            <text:p>Conceptos <text:s text:c="20"/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1"/>
        </table:table-row>
        <table:table-row table:style-name="ro32">
          <table:table-cell table:style-name="ce7"/>
          <table:table-cell table:style-name="ce67" office:value-type="float" office:value="64100">
            <text:p>641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inver real gast inver caract inmater aplicacion informat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41" table:number-columns-spanned="2" table:number-rows-spanned="1">
            <text:p>64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en aplicaciones informáticas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1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4">
            <text:p>64</text:p>
          </table:table-cell>
          <table:table-cell table:style-name="ce14"/>
          <table:table-cell table:style-name="ce26" office:value-type="string">
            <text:p>Gastos en inversiones de carácter inmaterial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1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15" table:number-columns-spanned="2" table:number-rows-spanned="1"/>
          <table:covered-table-cell table:style-name="ce15"/>
          <table:table-cell table:style-name="ce44" office:value-type="float" office:value="1135277.94" table:number-columns-spanned="2" table:number-rows-spanned="1">
            <text:p>1135277,94</text:p>
          </table:table-cell>
          <table:covered-table-cell table:style-name="ce44"/>
          <table:table-cell table:number-columns-repeated="1011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35" office:value-type="string" table:number-columns-spanned="2" table:number-rows-spanned="1">
            <text:p>Total Programa</text:p>
          </table:table-cell>
          <table:covered-table-cell table:style-name="ce35"/>
          <table:table-cell table:style-name="ce45" office:value-type="float" office:value="3334726.72" table:number-columns-spanned="2" table:number-rows-spanned="1">
            <text:p>3334726,72</text:p>
          </table:table-cell>
          <table:covered-table-cell table:style-name="ce45"/>
          <table:table-cell table:number-columns-repeated="1011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5" table:style-name="ta1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15" table:number-columns-spanned="1" table:number-rows-spanned="2">
            <text:p>1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32 <text:s text:c="9"/>PAVIME VÍAS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7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Vias Publicas; Sueldos del Grupo C1</text:p>
          </table:table-cell>
          <table:table-cell table:style-name="ce30" office:value-type="float" office:value="11594.76" table:number-columns-spanned="1" table:number-rows-spanned="2">
            <text:p>11594,76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35">
          <table:table-cell table:style-name="ce8"/>
          <table:table-cell table:style-name="ce13" office:value-type="float" office:value="12003">
            <text:p>120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1</text:p>
          </table:table-cell>
          <table:covered-table-cell table:style-name="ce30"/>
          <table:table-cell table:style-name="ce34" office:value-type="float" office:value="11594.76">
            <text:p>11594,7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ias Publicas; Trieni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3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ienios</text:p>
          </table:table-cell>
          <table:table-cell table:number-columns-repeated="2" table:style-name="ce54" office:value-type="float" office:value="4864.84">
            <text:p>4864,8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20" table:number-columns-spanned="2" table:number-rows-spanned="1">
            <text:p>1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34" office:value-type="float" office:value="16459.6">
            <text:p>16459,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9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1" table:number-rows-spanned="2">
            <text:p>APLICACIÓN: Vias Publicas; Complemento de destino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54" office:value-type="float" office:value="8372.56" table:number-columns-spanned="1" table:number-rows-spanned="2">
            <text:p>8372,5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35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54"/>
          <table:table-cell table:style-name="ce54" office:value-type="float" office:value="8372.56">
            <text:p>8372,5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ias Publicas; Complemento específico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1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table-cell table:number-columns-repeated="2" table:style-name="ce54" office:value-type="float" office:value="8362.85">
            <text:p>8362,8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ias Publicas; Otros complement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3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table-cell table:number-columns-repeated="2" table:style-name="ce54" office:value-type="float" office:value="1627.14">
            <text:p>1627,1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34" office:value-type="float" office:value="18362.55">
            <text:p>18362,55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2" table:number-columns-spanned="1" table:number-rows-spanned="2">
            <text:p>12</text:p>
          </table:table-cell>
          <table:table-cell table:style-name="ce14" table:number-columns-spanned="1" table:number-rows-spanned="2"/>
          <table:table-cell table:style-name="ce27" office:value-type="string">
            <text:p>Personal Funcionari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34822.15" table:number-columns-spanned="3" table:number-rows-spanned="2">
            <text:p>34822,15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VÍAS PÚBLICAS; RETRIBUCIONES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CIAS LABORALES</text:p>
          </table:table-cell>
          <table:table-cell table:style-name="ce34" office:value-type="float" office:value="400415.1" table:number-columns-spanned="1" table:number-rows-spanned="2">
            <text:p>400415,1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400415.1">
            <text:p>400415,1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VÍAS PÚBLICAS; HO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XTRAORDINARIAS LABORAL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22890" table:number-columns-spanned="1" table:number-rows-spanned="2">
            <text:p>2289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2"/>
          <table:table-cell table:style-name="ce34" office:value-type="float" office:value="22890">
            <text:p>2289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ÍAS PÚBLICAS; OTRA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REMUNERACIONES</text:p>
          </table:table-cell>
          <table:table-cell table:style-name="ce15" table:number-columns-repeated="3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4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6" table:style-name="ta1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16" table:number-columns-spanned="1" table:number-rows-spanned="2">
            <text:p>16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32 <text:s text:c="9"/>PAVIME VÍAS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43">
          <table:table-cell table:style-name="ce7"/>
          <table:table-cell table:style-name="ce67" office:value-type="float" office:value="13002">
            <text:p>13002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Otras remuneraciones</text:p>
          </table:table-cell>
          <table:table-cell table:number-columns-repeated="2" table:style-name="ce30" office:value-type="float" office:value="475606.3">
            <text:p>475606,3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898911.4">
            <text:p>898911,4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898911.4" table:number-columns-spanned="2" table:number-rows-spanned="2">
            <text:p>898911,4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VÍAS PÚBLICAS; PRODUCTIVIDAD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UNCIONARIOS-LABORALES</text:p>
          </table:table-cell>
          <table:table-cell table:style-name="ce34" office:value-type="float" office:value="66854.85" table:number-columns-spanned="1" table:number-rows-spanned="2">
            <text:p>66854,85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66854.85">
            <text:p>66854,85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66854.85">
            <text:p>66854,85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15">
            <text:p>15</text:p>
          </table:table-cell>
          <table:table-cell table:style-name="ce15"/>
          <table:table-cell table:style-name="ce27" office:value-type="string">
            <text:p>Incentivos al rendimiento</text:p>
          </table:table-cell>
          <table:table-cell table:style-name="ce15" table:number-columns-repeated="3"/>
          <table:table-cell table:style-name="ce55" office:value-type="float" office:value="66854.85" table:number-columns-spanned="2" table:number-rows-spanned="1">
            <text:p>66854,85</text:p>
          </table:table-cell>
          <table:covered-table-cell table:style-name="ce5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34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VÍAS PÚBLICAS; SEGURIDAD SOCIAL</text:p>
          </table:table-cell>
          <table:table-cell table:style-name="ce30" office:value-type="float" office:value="368528.48" table:number-columns-spanned="1" table:number-rows-spanned="2">
            <text:p>368528,48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8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0"/>
          <table:table-cell table:style-name="ce34" office:value-type="float" office:value="368528.48">
            <text:p>368528,4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368528.48">
            <text:p>368528,48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368528.48" table:number-columns-spanned="2" table:number-rows-spanned="1">
            <text:p>368528,48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1369116.88" table:number-columns-spanned="2" table:number-rows-spanned="1">
            <text:p>1369116,88</text:p>
          </table:table-cell>
          <table:covered-table-cell table:style-name="ce49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ÍAS PÚBLICAS; REPARACIONES,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ANT Y CONS INFRAESTRUCTURA Y B</text:p>
          </table:table-cell>
          <table:table-cell table:style-name="ce32" office:value-type="float" office:value="150000" table:number-columns-spanned="1" table:number-rows-spanned="2">
            <text:p>15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1000">
            <text:p>21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repar mante conser infra bien nat</text:p>
          </table:table-cell>
          <table:covered-table-cell table:style-name="ce32"/>
          <table:table-cell table:style-name="ce34" office:value-type="float" office:value="150000">
            <text:p>15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VÍAS PÚBLICAS; Rep, Mant y consrv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infraestr y bbs natu.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1500" table:number-columns-spanned="1" table:number-rows-spanned="2">
            <text:p>115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004">
            <text:p>21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 mant conser infr bienes natur</text:p>
          </table:table-cell>
          <table:covered-table-cell table:style-name="ce32"/>
          <table:table-cell table:style-name="ce34" office:value-type="float" office:value="11500">
            <text:p>115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0" table:number-columns-spanned="2" table:number-rows-spanned="1">
            <text:p>21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Infraestructuras y bienes naturales</text:p>
          </table:table-cell>
          <table:table-cell table:style-name="ce14" table:number-columns-repeated="2"/>
          <table:table-cell table:style-name="ce34" office:value-type="float" office:value="161500">
            <text:p>1615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ÍAS PÚBLICAS; REPARACION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AQUINARIA, INSTAL Y UTILLAJE</text:p>
          </table:table-cell>
          <table:table-cell table:style-name="ce48" office:value-type="float" office:value="3000" table:number-columns-spanned="1" table:number-rows-spanned="2">
            <text:p>3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3">
          <table:table-cell table:style-name="ce9"/>
          <table:table-cell table:style-name="ce23" office:value-type="float" office:value="21300">
            <text:p>21300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gast corri bien serv repar manten conser maqui inst t</text:p>
          </table:table-cell>
          <table:covered-table-cell table:style-name="ce48"/>
          <table:table-cell table:style-name="ce24" office:value-type="float" office:value="3000">
            <text:p>3000</text:p>
          </table:table-cell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7" table:style-name="ta1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17" table:number-columns-spanned="1" table:number-rows-spanned="2">
            <text:p>17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32 <text:s text:c="9"/>PAVIME VÍAS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14">
          <table:table-cell table:style-name="ce7"/>
          <table:table-cell table:style-name="ce12"/>
          <table:table-cell table:style-name="ce50" office:value-type="float" office:value="213" table:number-columns-spanned="2" table:number-rows-spanned="1">
            <text:p>213</text:p>
          </table:table-cell>
          <table:covered-table-cell table:style-name="ce50"/>
          <table:table-cell table:style-name="ce12" table:number-columns-repeated="2"/>
          <table:table-cell table:style-name="ce25" office:value-type="string">
            <text:p>Maquinaria, instalaciones técnicas y utillaje</text:p>
          </table:table-cell>
          <table:table-cell table:style-name="ce12" table:number-columns-repeated="2"/>
          <table:table-cell table:style-name="ce68" office:value-type="float" office:value="3000">
            <text:p>3000</text:p>
          </table:table-cell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1">
            <text:p>21</text:p>
          </table:table-cell>
          <table:table-cell table:style-name="ce14"/>
          <table:table-cell table:style-name="ce27" office:value-type="string">
            <text:p>Reparaciones, mantenimiento y conservación</text:p>
          </table:table-cell>
          <table:table-cell table:style-name="ce14" table:number-columns-repeated="3"/>
          <table:table-cell table:style-name="ce32" office:value-type="float" office:value="164500" table:number-columns-spanned="2" table:number-rows-spanned="1">
            <text:p>1645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ÍAS PÚBLICAS; vestuario</text:p>
          </table:table-cell>
          <table:table-cell table:style-name="ce34" office:value-type="float" office:value="7000" table:number-columns-spanned="1" table:number-rows-spanned="2">
            <text:p>7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5">
          <table:table-cell table:style-name="ce8"/>
          <table:table-cell table:style-name="ce13" office:value-type="float" office:value="22104">
            <text:p>221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 mater sumin otros vestuario</text:p>
          </table:table-cell>
          <table:covered-table-cell table:style-name="ce34"/>
          <table:table-cell table:style-name="ce54" office:value-type="float" office:value="7000">
            <text:p>7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gast corri bien servi mater sumi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uministr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000" table:number-columns-spanned="1" table:number-rows-spanned="2">
            <text:p>2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199">
            <text:p>221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otros suministros</text:p>
          </table:table-cell>
          <table:covered-table-cell table:style-name="ce34"/>
          <table:table-cell table:style-name="ce54" office:value-type="float" office:value="2000">
            <text:p>2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54" office:value-type="float" office:value="9000">
            <text:p>9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ÍAS PÚBLICAS; OTROS GAST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ÍAS PÚBLICAS; ESTUDIOS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AJOS TÉCNICOS.</text:p>
          </table:table-cell>
          <table:table-cell table:style-name="ce32" office:value-type="float" office:value="40000" table:number-columns-spanned="1" table:number-rows-spanned="2">
            <text:p>4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y otro trab estud trab t</text:p>
          </table:table-cell>
          <table:covered-table-cell table:style-name="ce32"/>
          <table:table-cell table:style-name="ce34" office:value-type="float" office:value="40000">
            <text:p>4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40000">
            <text:p>4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54000" table:number-columns-spanned="2" table:number-rows-spanned="1">
            <text:p>54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218500" table:number-columns-spanned="2" table:number-rows-spanned="1">
            <text:p>218500</text:p>
          </table:table-cell>
          <table:covered-table-cell table:style-name="ce43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AVIMENT VÍAS PUB; Inversion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nueva inf bbs uso genterren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60000">
            <text:p>60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SION EN TERREN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00" table:number-columns-spanned="2" table:number-rows-spanned="1">
            <text:p>60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Inversiones en terren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0">
            <text:p>60</text:p>
          </table:table-cell>
          <table:table-cell table:style-name="ce14"/>
          <table:table-cell table:style-name="ce27" office:value-type="string">
            <text:p>Inversión nueva en infraestructuras y bienes destinado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57"/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8" table:style-name="ta1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26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18" table:number-columns-spanned="1" table:number-rows-spanned="2">
            <text:p>18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532 <text:s text:c="9"/>PAVIME VÍAS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55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VÍAS PÚBLICAS; INV. REPOS. INFRA.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URB.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61900">
            <text:p>61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infra bien destina al uso gral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3">
          <table:table-cell table:style-name="ce8"/>
          <table:table-cell table:style-name="ce14"/>
          <table:table-cell table:style-name="ce13" office:value-type="float" office:value="619" table:number-columns-spanned="2" table:number-rows-spanned="1">
            <text:p>619</text:p>
          </table:table-cell>
          <table:covered-table-cell table:style-name="ce13"/>
          <table:table-cell table:style-name="ce14" table:number-columns-repeated="2"/>
          <table:table-cell table:style-name="ce26" office:value-type="string">
            <text:p>Otras inversiones de reposición en infraestructuras y b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1">
            <text:p>61</text:p>
          </table:table-cell>
          <table:table-cell table:style-name="ce14"/>
          <table:table-cell table:style-name="ce26" office:value-type="string">
            <text:p>Inversiones de reposición en infraestructuras y biene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75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76" office:value-type="string" table:number-columns-spanned="3" table:number-rows-spanned="1">
            <text:p><text:span text:style-name="T1">Total Programa <text:s text:c="35"/></text:span><text:span text:style-name="T2">1.587.616,88</text:span></text:p>
          </table:table-cell>
          <table:covered-table-cell table:number-columns-repeated="2" table:style-name="ce76"/>
          <table:table-cell table:number-columns-repeated="1012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19" table:style-name="ta1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19" table:number-columns-spanned="1" table:number-rows-spanned="2">
            <text:p>19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0 <text:s text:c="11"/>ALCANTARILLAD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LCANTARILLADO;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5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.MANTENIMIENTO Y CONSERVACION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FRAEST. Y</text:p>
          </table:table-cell>
          <table:table-cell table:style-name="ce34" office:value-type="float" office:value="103565.3" table:number-columns-spanned="1" table:number-rows-spanned="2">
            <text:p>103565,3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000">
            <text:p>21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r mante conser infra bien nat</text:p>
          </table:table-cell>
          <table:covered-table-cell table:style-name="ce34"/>
          <table:table-cell table:style-name="ce34" office:value-type="float" office:value="103565.3">
            <text:p>103565,3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0" table:number-columns-spanned="2" table:number-rows-spanned="1">
            <text:p>21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Infraestructuras y bienes naturales</text:p>
          </table:table-cell>
          <table:table-cell table:style-name="ce14" table:number-columns-repeated="2"/>
          <table:table-cell table:style-name="ce61" office:value-type="float" office:value="103565.3">
            <text:p>103565,3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LCANTARILLADO; REP. MANT.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 INMV. MAT.</text:p>
          </table:table-cell>
          <table:table-cell table:style-name="ce34" office:value-type="float" office:value="665263.98" table:number-columns-spanned="1" table:number-rows-spanned="2">
            <text:p>665263,98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900">
            <text:p>21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r mante conser otro inmov ma</text:p>
          </table:table-cell>
          <table:covered-table-cell table:style-name="ce34"/>
          <table:table-cell table:style-name="ce34" office:value-type="float" office:value="665263.98">
            <text:p>665263,98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9" table:number-columns-spanned="2" table:number-rows-spanned="1">
            <text:p>21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o inmovilizado material</text:p>
          </table:table-cell>
          <table:table-cell table:style-name="ce14" table:number-columns-repeated="2"/>
          <table:table-cell table:style-name="ce61" office:value-type="float" office:value="665263.98">
            <text:p>665263,98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64" office:value-type="float" office:value="768829.28" table:number-columns-spanned="2" table:number-rows-spanned="2">
            <text:p>768829,28</text:p>
          </table:table-cell>
          <table:covered-table-cell table:style-name="ce6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LCANTARILLADO; TRABAJOS</text:p>
          </table:table-cell>
          <table:covered-table-cell table:number-columns-repeated="2" table:style-name="ce14"/>
          <table:covered-table-cell table:style-name="ce42"/>
          <table:covered-table-cell table:number-columns-repeated="2" table:style-name="ce6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ALIZADOS OTRAS E.</text:p>
          </table:table-cell>
          <table:table-cell table:style-name="ce34" office:value-type="float" office:value="338903.33" table:number-columns-spanned="1" table:number-rows-spanned="2">
            <text:p>338903,33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338903.33">
            <text:p>338903,33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338903.33">
            <text:p>338903,33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338903.33" table:number-columns-spanned="2" table:number-rows-spanned="1">
            <text:p>338903,33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44" office:value-type="float" office:value="1107732.61" table:number-columns-spanned="2" table:number-rows-spanned="1">
            <text:p>1107732,61</text:p>
          </table:table-cell>
          <table:covered-table-cell table:style-name="ce44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45" office:value-type="float" office:value="1107732.61" table:number-columns-spanned="2" table:number-rows-spanned="1">
            <text:p>1107732,61</text:p>
          </table:table-cell>
          <table:covered-table-cell table:style-name="ce45"/>
          <table:table-cell table:number-columns-repeated="1010"/>
        </table:table-row>
        <table:table-row table:style-name="ro4" table:number-rows-repeated="104854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0" table:style-name="ta2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20" table:number-columns-spanned="1" table:number-rows-spanned="2">
            <text:p>20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1 <text:s text:c="11"/>ABAST DOMI AGUA POT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SANEAMIENTO, ABAST. Y DIST.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GUAS; RETRIBUCIONES BASICAS A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7">
          <table:table-cell table:style-name="ce8"/>
          <table:table-cell table:style-name="ce13" office:value-type="float" office:value="12001">
            <text:p>1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ANEAMIENTO, ABAST Y DIST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AGUAS; TRIENIO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7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ANEAMIENTO, ABAST Y DIST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AGUAS; OTRAS RETRIB BÁSICAS FUNCIO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20" table:number-columns-spanned="2" table:number-rows-spanned="1">
            <text:p>1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SANEAMIENTO, ABAST Y DIST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GUAS; COMPLEMENTO DESTINO FUNCION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7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ANEAMIENTO, ABAST Y DIST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AGUAS; COMPLEMENTO ESPECÍFICO FUNC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7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ANEAMIENTO, ABAST Y DIST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AGUAS; OTROS COMPLEMENTOS FUNCIONA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2">
            <text:p>12</text:p>
          </table:table-cell>
          <table:table-cell table:style-name="ce14"/>
          <table:table-cell table:style-name="ce27" office:value-type="string">
            <text:p>Personal Funcionario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SANEAMIENTO, ABAST Y DIST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9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AGUAS; RETRIB BÁSICAS LABORALES</text:p>
          </table:table-cell>
          <table:table-cell table:style-name="ce48" office:value-type="float" office:value="79994.53">
            <text:p>79994,53</text:p>
          </table:table-cell>
          <table:table-cell table:style-name="ce15"/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1" table:style-name="ta2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21" table:number-columns-spanned="1" table:number-rows-spanned="2">
            <text:p>21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1 <text:s text:c="11"/>ABAST DOMI AGUA POT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60">
          <table:table-cell table:style-name="ce7"/>
          <table:table-cell table:style-name="ce67" office:value-type="float" office:value="13000">
            <text:p>130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59" office:value-type="string">
            <text:p>Retribuciones básicas</text:p>
          </table:table-cell>
          <table:table-cell table:style-name="ce12"/>
          <table:table-cell table:style-name="ce30" office:value-type="float" office:value="79994.53">
            <text:p>79994,53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ANEAMIENTO, ABAST Y DIST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AGUAS; HORAS EXTRAORDINARIAS LABOR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635" table:number-columns-spanned="1" table:number-rows-spanned="2">
            <text:p>1635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4"/>
          <table:table-cell table:style-name="ce54" office:value-type="float" office:value="1635">
            <text:p>1635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SANEAMIENTO, ABAST Y DIST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AGUAS; OTRAS REMUNERACION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96402.12" table:number-columns-spanned="1" table:number-rows-spanned="2">
            <text:p>96402,1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96402.12">
            <text:p>96402,1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178031.65">
            <text:p>178031,65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178031.65" table:number-columns-spanned="2" table:number-rows-spanned="2">
            <text:p>178031,65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SANEAMIENTO, ABAST Y DIST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GUAS; PRODUCTIVIDAD FUNCIONARIOS-</text:p>
          </table:table-cell>
          <table:table-cell table:style-name="ce54" office:value-type="float" office:value="3529.12" table:number-columns-spanned="1" table:number-rows-spanned="2">
            <text:p>3529,1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54"/>
          <table:table-cell table:style-name="ce54" office:value-type="float" office:value="3529.12">
            <text:p>3529,1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54" office:value-type="float" office:value="3529.12">
            <text:p>3529,1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3529.12" table:number-columns-spanned="2" table:number-rows-spanned="2">
            <text:p>3529,12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SANEAMIENTO, ABAST Y DIST</text:p>
          </table:table-cell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GUAS; SEGURIDAD SOCIAL</text:p>
          </table:table-cell>
          <table:table-cell table:style-name="ce34" office:value-type="float" office:value="67186.79" table:number-columns-spanned="1" table:number-rows-spanned="2">
            <text:p>67186,7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67186.79">
            <text:p>67186,7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67186.79">
            <text:p>67186,7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67186.79" table:number-columns-spanned="2" table:number-rows-spanned="1">
            <text:p>67186,79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248747.56" table:number-columns-spanned="2" table:number-rows-spanned="1">
            <text:p>248747,56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BAST. DOM. AGUAS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ARACIONES INFRAESTRUCT.</text:p>
          </table:table-cell>
          <table:table-cell table:style-name="ce34" office:value-type="float" office:value="32342.03" table:number-columns-spanned="1" table:number-rows-spanned="2">
            <text:p>32342,0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000">
            <text:p>21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r mante conser infra bien nat</text:p>
          </table:table-cell>
          <table:covered-table-cell table:style-name="ce34"/>
          <table:table-cell table:style-name="ce34" office:value-type="float" office:value="32342.03">
            <text:p>32342,0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61">
          <table:table-cell table:style-name="ce9"/>
          <table:table-cell table:style-name="ce15"/>
          <table:table-cell table:style-name="ce75" office:value-type="float" office:value="210" table:number-columns-spanned="2" table:number-rows-spanned="1">
            <text:p>210</text:p>
          </table:table-cell>
          <table:covered-table-cell table:style-name="ce75"/>
          <table:table-cell table:style-name="ce15" table:number-columns-repeated="2"/>
          <table:table-cell table:style-name="ce27" office:value-type="string">
            <text:p>Infraestructuras y bienes naturales</text:p>
          </table:table-cell>
          <table:table-cell table:style-name="ce15" table:number-columns-repeated="2"/>
          <table:table-cell table:style-name="ce48" office:value-type="float" office:value="32342.03">
            <text:p>32342,03</text:p>
          </table:table-cell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2" table:style-name="ta2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22" table:number-columns-spanned="1" table:number-rows-spanned="2">
            <text:p>2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1 <text:s text:c="11"/>ABAST DOMI AGUA POT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BAST. DOM. AGUAS;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ARACIONES MAQUINARIAS</text:p>
          </table:table-cell>
          <table:table-cell table:style-name="ce32" office:value-type="float" office:value="40000" table:number-columns-spanned="1" table:number-rows-spanned="2">
            <text:p>4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2"/>
          <table:table-cell table:style-name="ce34" office:value-type="float" office:value="40000">
            <text:p>4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40000">
            <text:p>4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72342.03" table:number-columns-spanned="3" table:number-rows-spanned="2">
            <text:p>72342,03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BAST. DOM. <text:s/>AGUAS; SUMINISTRO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GUA</text:p>
          </table:table-cell>
          <table:table-cell table:style-name="ce32" office:value-type="float" office:value="660000" table:number-columns-spanned="1" table:number-rows-spanned="2">
            <text:p>66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101">
            <text:p>2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e servi material suministros y otros agu</text:p>
          </table:table-cell>
          <table:covered-table-cell table:style-name="ce32"/>
          <table:table-cell table:style-name="ce34" office:value-type="float" office:value="660000">
            <text:p>66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BAST. DOM. AGUAS; PROD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FARMACÉUTICOS Y MATER.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106">
            <text:p>221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os farmacéuticos y material sanitario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34" office:value-type="float" office:value="670000">
            <text:p>67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BAST. <text:s/>DOM. <text:s/>AGUAS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PORTES</text:p>
          </table:table-cell>
          <table:table-cell table:style-name="ce34" office:value-type="float" office:value="228600.36" table:number-columns-spanned="1" table:number-rows-spanned="2">
            <text:p>228600,3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300">
            <text:p>2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servi mater suminis transporte</text:p>
          </table:table-cell>
          <table:covered-table-cell table:style-name="ce34"/>
          <table:table-cell table:style-name="ce34" office:value-type="float" office:value="228600.36">
            <text:p>228600,3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3" table:number-columns-spanned="2" table:number-rows-spanned="1">
            <text:p>223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Transportes</text:p>
          </table:table-cell>
          <table:table-cell table:style-name="ce14" table:number-columns-repeated="2"/>
          <table:table-cell table:style-name="ce34" office:value-type="float" office:value="228600.36">
            <text:p>228600,3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BAST. DOM. AGUAS; ESTUDIOS Y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AJOS TÉCNICO</text:p>
          </table:table-cell>
          <table:table-cell table:style-name="ce34" office:value-type="float" office:value="213738.24" table:number-columns-spanned="1" table:number-rows-spanned="2">
            <text:p>213738,2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r sumi y otro trab estud trab t</text:p>
          </table:table-cell>
          <table:covered-table-cell table:style-name="ce34"/>
          <table:table-cell table:style-name="ce34" office:value-type="float" office:value="213738.24">
            <text:p>213738,2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BAST. DOM. AGUAS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ABAJOS REALIZADOS OTRAS E.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72899.56" table:number-columns-spanned="1" table:number-rows-spanned="2">
            <text:p>272899,5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272899.56">
            <text:p>272899,5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486637.8">
            <text:p>486637,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4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22">
            <text:p>22</text:p>
          </table:table-cell>
          <table:table-cell table:style-name="ce15"/>
          <table:table-cell table:style-name="ce27" office:value-type="string">
            <text:p>Material, suministros y otros</text:p>
          </table:table-cell>
          <table:table-cell table:style-name="ce15" table:number-columns-repeated="3"/>
          <table:table-cell table:style-name="ce44" office:value-type="float" office:value="1385238.16" table:number-columns-spanned="3" table:number-rows-spanned="1">
            <text:p>1385238,16</text:p>
          </table:table-cell>
          <table:covered-table-cell table:number-columns-repeated="2" table:style-name="ce44"/>
          <table:table-cell table:number-columns-repeated="1011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3" table:style-name="ta2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23" table:number-columns-spanned="1" table:number-rows-spanned="2">
            <text:p>2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1 <text:s text:c="11"/>ABAST DOMI AGUA POT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2" table:number-rows-spanned="1">
            <text:p>Créditos Iniciales</text:p>
          </table:table-cell>
          <table:covered-table-cell table:style-name="ce17"/>
          <table:table-cell table:style-name="ce33" table:number-columns-spanned="2" table:number-rows-spanned="1"/>
          <table:covered-table-cell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 table:number-columns-spanned="2" table:number-rows-spanned="1">
            <text:p>Conceptos <text:s text:c="20"/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1"/>
        </table:table-row>
        <table:table-row table:style-name="ro33">
          <table:table-cell table:style-name="ce56"/>
          <table:table-cell table:style-name="ce57"/>
          <table:table-cell table:style-name="ce57" table:number-columns-spanned="2" table:number-rows-spanned="1"/>
          <table:covered-table-cell table:style-name="ce57"/>
          <table:table-cell table:style-name="ce57"/>
          <table:table-cell table:style-name="ce58" office:value-type="float" office:value="2">
            <text:p>2</text:p>
          </table:table-cell>
          <table:table-cell table:style-name="ce59" office:value-type="string">
            <text:p>GASTOS CORRIENTES EN BIENES Y SERVICIOS</text:p>
          </table:table-cell>
          <table:table-cell table:style-name="ce57" table:number-columns-repeated="2"/>
          <table:table-cell table:style-name="ce57" table:number-columns-spanned="2" table:number-rows-spanned="1"/>
          <table:covered-table-cell table:style-name="ce57"/>
          <table:table-cell table:style-name="ce77" office:value-type="float" office:value="1457580.19" table:number-columns-spanned="2" table:number-rows-spanned="1">
            <text:p>1457580,19</text:p>
          </table:table-cell>
          <table:covered-table-cell table:style-name="ce77"/>
          <table:table-cell table:number-columns-repeated="1011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35" office:value-type="string" table:number-columns-spanned="2" table:number-rows-spanned="1">
            <text:p>Total Programa</text:p>
          </table:table-cell>
          <table:covered-table-cell table:style-name="ce35"/>
          <table:table-cell table:style-name="ce45" office:value-type="float" office:value="1706327.75" table:number-columns-spanned="2" table:number-rows-spanned="1">
            <text:p>1706327,75</text:p>
          </table:table-cell>
          <table:covered-table-cell table:style-name="ce45"/>
          <table:table-cell table:number-columns-repeated="1011"/>
        </table:table-row>
        <table:table-row table:style-name="ro4" table:number-rows-repeated="104856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4" table:style-name="ta2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24" table:number-columns-spanned="1" table:number-rows-spanned="2">
            <text:p>24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21 <text:s text:c="9"/>RECOG RESIDUO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RECOG RESIDUOS;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ar,mant,conserv Maq, Ins tec,</text:p>
          </table:table-cell>
          <table:table-cell table:style-name="ce34" office:value-type="float" office:value="147806.03" table:number-columns-spanned="1" table:number-rows-spanned="2">
            <text:p>147806,0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4"/>
          <table:table-cell table:style-name="ce34" office:value-type="float" office:value="147806.03">
            <text:p>147806,0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147806.03">
            <text:p>147806,0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147806.03" table:number-columns-spanned="2" table:number-rows-spanned="2">
            <text:p>147806,03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RECOG RESIDUOS; gast corri bien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rvi mater sumi otros sumin</text:p>
          </table:table-cell>
          <table:table-cell table:style-name="ce34" office:value-type="float" office:value="40762.37" table:number-columns-spanned="1" table:number-rows-spanned="2">
            <text:p>40762,3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199">
            <text:p>221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otros suministros</text:p>
          </table:table-cell>
          <table:covered-table-cell table:style-name="ce34"/>
          <table:table-cell table:style-name="ce34" office:value-type="float" office:value="40762.37">
            <text:p>40762,3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34" office:value-type="float" office:value="40762.37">
            <text:p>40762,3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RECOG RESIDUOS; tributos de la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ELL</text:p>
          </table:table-cell>
          <table:table-cell table:style-name="ce36" office:value-type="float" office:value="1550000" table:number-columns-spanned="1" table:number-rows-spanned="2">
            <text:p>155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502">
            <text:p>225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i sumi otros tributos enti loc</text:p>
          </table:table-cell>
          <table:covered-table-cell table:style-name="ce36"/>
          <table:table-cell table:style-name="ce32" office:value-type="float" office:value="1550000">
            <text:p>155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5" table:number-columns-spanned="2" table:number-rows-spanned="1">
            <text:p>225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Tributos</text:p>
          </table:table-cell>
          <table:table-cell table:style-name="ce14" table:number-columns-repeated="2"/>
          <table:table-cell table:style-name="ce32" office:value-type="float" office:value="1550000">
            <text:p>155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RECOG RESIDUOS; gast corri,mate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umi,otros trab otra empresa</text:p>
          </table:table-cell>
          <table:table-cell table:style-name="ce32" office:value-type="float" office:value="2467669.63" table:number-columns-spanned="1" table:number-rows-spanned="2">
            <text:p>2467669,6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2"/>
          <table:table-cell table:style-name="ce32" office:value-type="float" office:value="2467669.63">
            <text:p>2467669,6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2" office:value-type="float" office:value="2467669.63">
            <text:p>2467669,6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4058432" table:number-columns-spanned="2" table:number-rows-spanned="1">
            <text:p>4058432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44" office:value-type="float" office:value="4206238.03" table:number-columns-spanned="2" table:number-rows-spanned="1">
            <text:p>4206238,03</text:p>
          </table:table-cell>
          <table:covered-table-cell table:style-name="ce44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35" office:value-type="string" table:number-columns-spanned="3" table:number-rows-spanned="1">
            <text:p>Total Programa</text:p>
          </table:table-cell>
          <table:covered-table-cell table:number-columns-repeated="2" table:style-name="ce35"/>
          <table:table-cell table:style-name="ce45" office:value-type="float" office:value="4206238.03" table:number-columns-spanned="2" table:number-rows-spanned="1">
            <text:p>4206238,03</text:p>
          </table:table-cell>
          <table:covered-table-cell table:style-name="ce45"/>
          <table:table-cell table:number-columns-repeated="1010"/>
        </table:table-row>
        <table:table-row table:style-name="ro4" table:number-rows-repeated="104854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5" table:style-name="ta2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25" table:number-columns-spanned="1" table:number-rows-spanned="2">
            <text:p>25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3 <text:s text:c="11"/>LIMPI VIARI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7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LIMPIEZA VIARIA; LIMPIEZA Y ASEO</text:p>
          </table:table-cell>
          <table:table-cell table:style-name="ce78" office:value-type="float" office:value="2069696.26" table:number-columns-spanned="1" table:number-rows-spanned="2">
            <text:p>2069696,26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8">
          <table:table-cell table:style-name="ce8"/>
          <table:table-cell table:style-name="ce13" office:value-type="float" office:value="22700">
            <text:p>227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 servi materi sumini otro trab limpi y as</text:p>
          </table:table-cell>
          <table:covered-table-cell table:style-name="ce78"/>
          <table:table-cell table:style-name="ce32" office:value-type="float" office:value="2069696.26">
            <text:p>2069696,2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2" office:value-type="float" office:value="2069696.26">
            <text:p>2069696,2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2069696.26" table:number-columns-spanned="2" table:number-rows-spanned="1">
            <text:p>2069696,26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44" office:value-type="float" office:value="2069696.26" table:number-columns-spanned="2" table:number-rows-spanned="1">
            <text:p>2069696,26</text:p>
          </table:table-cell>
          <table:covered-table-cell table:style-name="ce44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35" office:value-type="string" table:number-columns-spanned="3" table:number-rows-spanned="1">
            <text:p>Total Programa</text:p>
          </table:table-cell>
          <table:covered-table-cell table:number-columns-repeated="2" table:style-name="ce35"/>
          <table:table-cell table:style-name="ce45" office:value-type="float" office:value="2069696.26" table:number-columns-spanned="2" table:number-rows-spanned="1">
            <text:p>2069696,26</text:p>
          </table:table-cell>
          <table:covered-table-cell table:style-name="ce45"/>
          <table:table-cell table:number-columns-repeated="1010"/>
        </table:table-row>
        <table:table-row table:style-name="ro4" table:number-rows-repeated="104856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6" table:style-name="ta2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26" table:number-columns-spanned="1" table:number-rows-spanned="2">
            <text:p>2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4 <text:s text:c="11"/>CEMEN Y SERVI FUN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CEMENTERIO Y SERV FUNERARIOS;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 BÁSICAS E FUNCIONARIOS</text:p>
          </table:table-cell>
          <table:table-cell table:style-name="ce54" office:value-type="float" office:value="750.59" table:number-columns-spanned="1" table:number-rows-spanned="2">
            <text:p>750,59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5">
            <text:p>12005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E</text:p>
          </table:table-cell>
          <table:covered-table-cell table:style-name="ce54"/>
          <table:table-cell table:style-name="ce54" office:value-type="float" office:value="750.59">
            <text:p>750,5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CEMENTERIO Y SERV FUNERARIO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RETRIB BÁSICAS FUNCION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20" table:number-columns-spanned="2" table:number-rows-spanned="1">
            <text:p>1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54" office:value-type="float" office:value="750.59">
            <text:p>750,5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CEMENTERIO Y SERV FUNERARIOS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DESTINO FUNCION</text:p>
          </table:table-cell>
          <table:table-cell table:style-name="ce54" office:value-type="float" office:value="417.45" table:number-columns-spanned="1" table:number-rows-spanned="2">
            <text:p>417,4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54"/>
          <table:table-cell table:style-name="ce54" office:value-type="float" office:value="417.45">
            <text:p>417,4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CEMENTERIO Y SERV FUNERARIO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 ESPECÍFICO FUNCION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314.39" table:number-columns-spanned="1" table:number-rows-spanned="2">
            <text:p>314,39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54"/>
          <table:table-cell table:style-name="ce54" office:value-type="float" office:value="314.39">
            <text:p>314,3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CEMENTERIO Y SERV FUNERARIO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OS COMPLEMENTOS FUNCION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1" office:value-type="float" office:value="98.71" table:number-columns-spanned="1" table:number-rows-spanned="2">
            <text:p>98,71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1"/>
          <table:table-cell table:style-name="ce31" office:value-type="float" office:value="98.71">
            <text:p>98,71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54" office:value-type="float" office:value="830.55">
            <text:p>830,55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2" table:number-columns-spanned="1" table:number-rows-spanned="2">
            <text:p>12</text:p>
          </table:table-cell>
          <table:table-cell table:style-name="ce14" table:number-columns-spanned="1" table:number-rows-spanned="2"/>
          <table:table-cell table:style-name="ce27" office:value-type="string">
            <text:p>Personal Funcionari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61" office:value-type="float" office:value="1581.14" table:number-columns-spanned="3" table:number-rows-spanned="2">
            <text:p>1581,14</text:p>
          </table:table-cell>
          <table:covered-table-cell table:number-columns-repeated="2" table:style-name="ce61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CEMENTERIO Y SERV FUNERARIOS;</text:p>
          </table:table-cell>
          <table:covered-table-cell table:number-columns-repeated="3" table:style-name="ce14"/>
          <table:covered-table-cell table:number-columns-repeated="3" table:style-name="ce61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</text:p>
          </table:table-cell>
          <table:table-cell table:style-name="ce54" office:value-type="float" office:value="118.64" table:number-columns-spanned="1" table:number-rows-spanned="2">
            <text:p>118,6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54"/>
          <table:table-cell table:style-name="ce54" office:value-type="float" office:value="118.64">
            <text:p>118,6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54" office:value-type="float" office:value="118.64">
            <text:p>118,6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6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15">
            <text:p>15</text:p>
          </table:table-cell>
          <table:table-cell table:style-name="ce15"/>
          <table:table-cell table:style-name="ce27" office:value-type="string">
            <text:p>Incentivos al rendimiento</text:p>
          </table:table-cell>
          <table:table-cell table:style-name="ce15" table:number-columns-repeated="3"/>
          <table:table-cell table:style-name="ce79" office:value-type="float" office:value="118.64" table:number-columns-spanned="3" table:number-rows-spanned="1">
            <text:p>118,64</text:p>
          </table:table-cell>
          <table:covered-table-cell table:number-columns-repeated="2" table:style-name="ce79"/>
          <table:table-cell table:number-columns-repeated="1011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7" table:style-name="ta2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27" table:number-columns-spanned="1" table:number-rows-spanned="2">
            <text:p>2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4 <text:s text:c="11"/>CEMEN Y SERVI FUN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CEMENTERIO Y SERV FUNERARIOS;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table-cell table:style-name="ce54" office:value-type="float" office:value="537.82" table:number-columns-spanned="1" table:number-rows-spanned="2">
            <text:p>537,82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54"/>
          <table:table-cell table:style-name="ce54" office:value-type="float" office:value="537.82">
            <text:p>537,82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69" office:value-type="float" office:value="537.82">
            <text:p>537,82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2"/>
          <table:table-cell table:style-name="ce42"/>
          <table:table-cell table:style-name="ce70" office:value-type="float" office:value="537.82">
            <text:p>537,82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61" office:value-type="float" office:value="2237.6" table:number-columns-spanned="3" table:number-rows-spanned="1">
            <text:p>2237,6</text:p>
          </table:table-cell>
          <table:covered-table-cell table:style-name="ce34"/>
          <table:covered-table-cell table:style-name="ce61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CEMENTERIO Y SERV FUNERARIOS;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GASTOS DIVERSOS</text:p>
          </table:table-cell>
          <table:table-cell table:style-name="ce34" office:value-type="float" office:value="6000" table:number-columns-spanned="1" table:number-rows-spanned="2">
            <text:p>6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6000">
            <text:p>6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69" office:value-type="float" office:value="6000">
            <text:p>6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70" office:value-type="float" office:value="6000">
            <text:p>6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61" office:value-type="float" office:value="6000" table:number-columns-spanned="3" table:number-rows-spanned="1">
            <text:p>6000</text:p>
          </table:table-cell>
          <table:covered-table-cell table:style-name="ce34"/>
          <table:covered-table-cell table:style-name="ce61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CEMENTERIOS Y SERV. FUN; inver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al inver repo aso funci ope</text:p>
          </table:table-cell>
          <table:table-cell table:style-name="ce34" office:value-type="float" office:value="2000" table:number-columns-spanned="1" table:number-rows-spanned="2">
            <text:p>2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covered-table-cell table:style-name="ce34"/>
          <table:table-cell table:style-name="ce54" office:value-type="float" office:value="2000">
            <text:p>2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632" table:number-columns-spanned="2" table:number-rows-spanned="1">
            <text:p>632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dificios y otras construcciones</text:p>
          </table:table-cell>
          <table:table-cell table:style-name="ce14" table:number-columns-repeated="2"/>
          <table:table-cell table:style-name="ce69" office:value-type="float" office:value="2000">
            <text:p>2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CEMENTERIOS Y SERV. FUN; Inv.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osic Maq. Inst. ut.</text:p>
          </table:table-cell>
          <table:table-cell table:style-name="ce34" office:value-type="float" office:value="2000" table:number-columns-spanned="1" table:number-rows-spanned="2">
            <text:p>2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300">
            <text:p>63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 reposi aso funci oper serv maqui insta tecn</text:p>
          </table:table-cell>
          <table:covered-table-cell table:style-name="ce34"/>
          <table:table-cell table:style-name="ce54" office:value-type="float" office:value="2000">
            <text:p>2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3" table:number-columns-spanned="2" table:number-rows-spanned="1">
            <text:p>63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69" office:value-type="float" office:value="2000">
            <text:p>2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2"/>
          <table:table-cell table:style-name="ce42"/>
          <table:table-cell table:style-name="ce70" office:value-type="float" office:value="4000">
            <text:p>4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71" office:value-type="float" office:value="4000" table:number-columns-spanned="3" table:number-rows-spanned="1">
            <text:p>4000</text:p>
          </table:table-cell>
          <table:covered-table-cell table:style-name="ce48"/>
          <table:covered-table-cell table:style-name="ce71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12237.6" table:number-columns-spanned="3" table:number-rows-spanned="1">
            <text:p>12237,6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4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8" table:style-name="ta2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28" table:number-columns-spanned="1" table:number-rows-spanned="2">
            <text:p>28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5 <text:s text:c="11"/>ALUM PÚB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LUMBRADO PUBLICO; Rep. mant. y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nsrv. infraestructuras</text:p>
          </table:table-cell>
          <table:table-cell table:style-name="ce34" office:value-type="float" office:value="26784.61" table:number-columns-spanned="1" table:number-rows-spanned="2">
            <text:p>26784,61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000">
            <text:p>21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r mante conser infra bien nat</text:p>
          </table:table-cell>
          <table:covered-table-cell table:style-name="ce34"/>
          <table:table-cell table:style-name="ce34" office:value-type="float" office:value="26784.61">
            <text:p>26784,61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0" table:number-columns-spanned="2" table:number-rows-spanned="1">
            <text:p>21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Infraestructuras y bienes naturales</text:p>
          </table:table-cell>
          <table:table-cell table:style-name="ce14" table:number-columns-repeated="2"/>
          <table:table-cell table:style-name="ce34" office:value-type="float" office:value="26784.61">
            <text:p>26784,61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LUMBRADO PUBLICO; Rep. mant.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ns. Maq. Inst. Técn y Ut.</text:p>
          </table:table-cell>
          <table:table-cell table:style-name="ce34" office:value-type="float" office:value="678223.22" table:number-columns-spanned="1" table:number-rows-spanned="2">
            <text:p>678223,2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4"/>
          <table:table-cell table:style-name="ce34" office:value-type="float" office:value="678223.22">
            <text:p>678223,2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678223.22">
            <text:p>678223,2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705007.83" table:number-columns-spanned="2" table:number-rows-spanned="2">
            <text:p>705007,83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LUMBRADO PUBLICO; ENERGIA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LECTRICA</text:p>
          </table:table-cell>
          <table:table-cell table:style-name="ce32" office:value-type="float" office:value="1827894.68" table:number-columns-spanned="1" table:number-rows-spanned="2">
            <text:p>1827894,6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100">
            <text:p>2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otros energía eléctrica</text:p>
          </table:table-cell>
          <table:covered-table-cell table:style-name="ce32"/>
          <table:table-cell table:style-name="ce32" office:value-type="float" office:value="1827894.68">
            <text:p>1827894,6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Suministros</text:p>
          </table:table-cell>
          <table:table-cell table:style-name="ce14" table:number-columns-repeated="2"/>
          <table:table-cell table:style-name="ce32" office:value-type="float" office:value="1827894.68">
            <text:p>1827894,68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1827894.68" table:number-columns-spanned="2" table:number-rows-spanned="1">
            <text:p>1827894,68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2532902.51" table:number-columns-spanned="2" table:number-rows-spanned="1">
            <text:p>2532902,51</text:p>
          </table:table-cell>
          <table:covered-table-cell table:style-name="ce49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ver real inver repo infra bien destina 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uso gr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61900">
            <text:p>61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infra bien destina al uso gr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3" office:value-type="float" office:value="619" table:number-columns-spanned="2" table:number-rows-spanned="1">
            <text:p>619</text:p>
          </table:table-cell>
          <table:covered-table-cell table:style-name="ce13"/>
          <table:table-cell table:style-name="ce14" table:number-columns-repeated="2"/>
          <table:table-cell table:style-name="ce26" office:value-type="string">
            <text:p>Otras inversiones de reposición en infraestructuras y b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61" table:number-columns-spanned="1" table:number-rows-spanned="2">
            <text:p>61</text:p>
          </table:table-cell>
          <table:table-cell table:style-name="ce14" table:number-columns-spanned="1" table:number-rows-spanned="2"/>
          <table:table-cell table:style-name="ce27" office:value-type="string">
            <text:p>Inversiones de reposición en infraestructuras y bie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LUM PÚBL; inver real inver repo aso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unci oper servi edif y</text:p>
          </table:table-cell>
          <table:table-cell table:style-name="ce34" office:value-type="float" office:value="40637.69" table:number-columns-spanned="1" table:number-rows-spanned="2">
            <text:p>40637,6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covered-table-cell table:style-name="ce34"/>
          <table:table-cell table:style-name="ce34" office:value-type="float" office:value="40637.69">
            <text:p>40637,6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62">
          <table:table-cell table:style-name="ce9"/>
          <table:table-cell table:style-name="ce15"/>
          <table:table-cell table:style-name="ce23" office:value-type="float" office:value="632" table:number-columns-spanned="2" table:number-rows-spanned="1">
            <text:p>632</text:p>
          </table:table-cell>
          <table:covered-table-cell table:style-name="ce23"/>
          <table:table-cell table:style-name="ce15" table:number-columns-repeated="2"/>
          <table:table-cell table:style-name="ce27" office:value-type="string">
            <text:p>Edificios y otras construcciones</text:p>
          </table:table-cell>
          <table:table-cell table:style-name="ce15" table:number-columns-repeated="2"/>
          <table:table-cell table:style-name="ce55" office:value-type="float" office:value="40637.69">
            <text:p>40637,69</text:p>
          </table:table-cell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9" table:style-name="ta2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29" table:number-columns-spanned="1" table:number-rows-spanned="2">
            <text:p>29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65 <text:s text:c="11"/>ALUM PÚB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inver reale reposi aso funci oper serv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aqui insta tecn util</text:p>
          </table:table-cell>
          <table:table-cell table:style-name="ce34" office:value-type="float" office:value="36153.93" table:number-columns-spanned="1" table:number-rows-spanned="2">
            <text:p>36153,93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300">
            <text:p>63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 reposi aso funci oper serv maqui insta tecn</text:p>
          </table:table-cell>
          <table:covered-table-cell table:style-name="ce34"/>
          <table:table-cell table:style-name="ce34" office:value-type="float" office:value="36153.93">
            <text:p>36153,93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3" table:number-columns-spanned="2" table:number-rows-spanned="1">
            <text:p>63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61" office:value-type="float" office:value="36153.93">
            <text:p>36153,93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2"/>
          <table:table-cell table:style-name="ce42"/>
          <table:table-cell table:style-name="ce64" office:value-type="float" office:value="76791.62">
            <text:p>76791,62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76791.62" table:number-columns-spanned="3" table:number-rows-spanned="1">
            <text:p>76791,62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45" office:value-type="float" office:value="2609694.13" table:number-columns-spanned="3" table:number-rows-spanned="1">
            <text:p>2609694,13</text:p>
          </table:table-cell>
          <table:covered-table-cell table:style-name="ce80"/>
          <table:covered-table-cell table:style-name="ce45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0" table:style-name="ta3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0" table:number-columns-spanned="1" table:number-rows-spanned="2">
            <text:p>3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70 <text:s text:c="11"/>ADMIN GRAL MED AMB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ON GRAL MEDIO AMBIENTE;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GASTOS 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70" office:value-type="float" office:value="5000">
            <text:p>5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71" office:value-type="float" office:value="5000" table:number-columns-spanned="3" table:number-rows-spanned="1">
            <text:p>5000</text:p>
          </table:table-cell>
          <table:covered-table-cell table:style-name="ce48"/>
          <table:covered-table-cell table:style-name="ce71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81" office:value-type="float" office:value="5000" table:number-columns-spanned="3" table:number-rows-spanned="1">
            <text:p>5000</text:p>
          </table:table-cell>
          <table:covered-table-cell table:style-name="ce82"/>
          <table:covered-table-cell table:style-name="ce81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1" table:style-name="ta3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1" table:number-columns-spanned="1" table:number-rows-spanned="2">
            <text:p>31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171 <text:s text:c="11"/>PARQ Y JARD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gast corri bien servi mater sumi otros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uministr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199">
            <text:p>221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otros suministros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ARQUES Y JARDINES; <text:s/>OTR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10000">
            <text:p>1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ARQUES Y JARDINES; OTR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AJOS REALIZADOS EMPRESAS</text:p>
          </table:table-cell>
          <table:table-cell table:style-name="ce32" office:value-type="float" office:value="1468329.29" table:number-columns-spanned="1" table:number-rows-spanned="2">
            <text:p>1468329,2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2"/>
          <table:table-cell table:style-name="ce32" office:value-type="float" office:value="1468329.29">
            <text:p>1468329,2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2" office:value-type="float" office:value="1468329.29">
            <text:p>1468329,2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1483329.29" table:number-columns-spanned="2" table:number-rows-spanned="1">
            <text:p>1483329,29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1483329.29" table:number-columns-spanned="2" table:number-rows-spanned="1">
            <text:p>1483329,29</text:p>
          </table:table-cell>
          <table:covered-table-cell table:style-name="ce49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ARQUES Y JARD; Inv nueva bb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rre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60000">
            <text:p>60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SION EN TERREN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00" table:number-columns-spanned="2" table:number-rows-spanned="1">
            <text:p>60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Inversiones en terren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0">
            <text:p>60</text:p>
          </table:table-cell>
          <table:table-cell table:style-name="ce14"/>
          <table:table-cell table:style-name="ce26" office:value-type="string">
            <text:p>Inversión nueva en infraestructuras y bienes destinado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75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83" office:value-type="string" table:number-columns-spanned="3" table:number-rows-spanned="1">
            <text:p>Total Programa</text:p>
          </table:table-cell>
          <table:covered-table-cell table:number-columns-repeated="2" table:style-name="ce83"/>
          <table:table-cell table:style-name="ce66" office:value-type="float" office:value="1483329.29" table:number-columns-spanned="2" table:number-rows-spanned="1">
            <text:p>1483329,29</text:p>
          </table:table-cell>
          <table:covered-table-cell table:style-name="ce66"/>
          <table:table-cell table:number-columns-repeated="1010"/>
        </table:table-row>
        <table:table-row table:style-name="ro4" table:number-rows-repeated="104854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2" table:style-name="ta3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32" table:number-columns-spanned="1" table:number-rows-spanned="2">
            <text:p>32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1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CCIÓN SOCIAL; RETRIBUCIONES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ICAS A1 FUNCIONARIOS</text:p>
          </table:table-cell>
          <table:table-cell table:style-name="ce34" office:value-type="float" office:value="17216.08" table:number-columns-spanned="1" table:number-rows-spanned="2">
            <text:p>17216,0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0">
            <text:p>12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1</text:p>
          </table:table-cell>
          <table:covered-table-cell table:style-name="ce34"/>
          <table:table-cell table:style-name="ce34" office:value-type="float" office:value="17216.08">
            <text:p>17216,0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A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30277.88" table:number-columns-spanned="1" table:number-rows-spanned="2">
            <text:p>30277,8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1">
            <text:p>1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2</text:p>
          </table:table-cell>
          <table:covered-table-cell table:style-name="ce32"/>
          <table:table-cell table:style-name="ce34" office:value-type="float" office:value="30277.88">
            <text:p>30277,8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C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9312.24" table:number-columns-spanned="1" table:number-rows-spanned="2">
            <text:p>39312,2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34"/>
          <table:table-cell table:style-name="ce34" office:value-type="float" office:value="39312.24">
            <text:p>39312,2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TRIENI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6755.78" table:number-columns-spanned="1" table:number-rows-spanned="2">
            <text:p>26755,7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34"/>
          <table:table-cell table:style-name="ce34" office:value-type="float" office:value="26755.78">
            <text:p>26755,7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UCIONES BÁSICA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120" table:number-columns-spanned="2" table:number-rows-spanned="1">
            <text:p>120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43" office:value-type="float" office:value="113561.98" table:number-columns-spanned="3" table:number-rows-spanned="1">
            <text:p>113561,98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CCIÓN SOCIAL; COMPLEMENTO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ESTINO FUNCIONARIOS</text:p>
          </table:table-cell>
          <table:table-cell table:style-name="ce34" office:value-type="float" office:value="64774.78" table:number-columns-spanned="1" table:number-rows-spanned="2">
            <text:p>64774,7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34"/>
          <table:table-cell table:style-name="ce34" office:value-type="float" office:value="64774.78">
            <text:p>64774,7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COMPLEM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SPECÍFICO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48" office:value-type="float" office:value="55744.36" table:number-columns-spanned="1" table:number-rows-spanned="2">
            <text:p>55744,3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3">
          <table:table-cell table:style-name="ce9"/>
          <table:table-cell table:style-name="ce23" office:value-type="float" office:value="12101">
            <text:p>12101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Complemento específico</text:p>
          </table:table-cell>
          <table:covered-table-cell table:style-name="ce48"/>
          <table:table-cell table:style-name="ce48" office:value-type="float" office:value="55744.36">
            <text:p>55744,36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3" table:style-name="ta3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33" table:number-columns-spanned="1" table:number-rows-spanned="2">
            <text:p>3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1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CCIÓN SOCIAL; OTROS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S FUNCIONARIOS</text:p>
          </table:table-cell>
          <table:table-cell table:style-name="ce34" office:value-type="float" office:value="11725.26" table:number-columns-spanned="1" table:number-rows-spanned="2">
            <text:p>11725,2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34" office:value-type="float" office:value="11725.26">
            <text:p>11725,2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34" office:value-type="float" office:value="132244.4">
            <text:p>132244,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2" table:number-columns-spanned="1" table:number-rows-spanned="2">
            <text:p>12</text:p>
          </table:table-cell>
          <table:table-cell table:style-name="ce14" table:number-columns-spanned="1" table:number-rows-spanned="2"/>
          <table:table-cell table:style-name="ce27" office:value-type="string">
            <text:p>Personal Funcionari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245806.38" table:number-columns-spanned="3" table:number-rows-spanned="2">
            <text:p>245806,38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CCIÓN SOCIAL; RETRIBUCIONES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CIAS LABORALES</text:p>
          </table:table-cell>
          <table:table-cell table:style-name="ce34" office:value-type="float" office:value="519877.79" table:number-columns-spanned="1" table:number-rows-spanned="2">
            <text:p>519877,79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519877.79">
            <text:p>519877,7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HO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XTRAORDINARIAS LABORAL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9620" table:number-columns-spanned="1" table:number-rows-spanned="2">
            <text:p>1962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2"/>
          <table:table-cell table:style-name="ce34" office:value-type="float" office:value="19620">
            <text:p>1962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640720.93" table:number-columns-spanned="1" table:number-rows-spanned="2">
            <text:p>640720,93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640720.93">
            <text:p>640720,93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Laboral Fijo</text:p>
          </table:table-cell>
          <table:table-cell table:style-name="ce14" table:number-columns-repeated="2"/>
          <table:table-cell table:style-name="ce32" office:value-type="float" office:value="1180218.72">
            <text:p>1180218,7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CCIÓN SOCIAL; LABORAL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MPORAL</text:p>
          </table:table-cell>
          <table:table-cell table:style-name="ce34" office:value-type="float" office:value="46560.83" table:number-columns-spanned="1" table:number-rows-spanned="2">
            <text:p>46560,83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3100">
            <text:p>13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LABORALES TEMPORALES</text:p>
          </table:table-cell>
          <table:covered-table-cell table:style-name="ce34"/>
          <table:table-cell table:style-name="ce34" office:value-type="float" office:value="46560.83">
            <text:p>46560,83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1" table:number-columns-spanned="2" table:number-rows-spanned="1">
            <text:p>13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temporal</text:p>
          </table:table-cell>
          <table:table-cell table:style-name="ce14" table:number-columns-repeated="2"/>
          <table:table-cell table:style-name="ce34" office:value-type="float" office:value="46560.83">
            <text:p>46560,83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9" office:value-type="float" office:value="1226779.55" table:number-columns-spanned="3" table:number-rows-spanned="2">
            <text:p>1226779,55</text:p>
          </table:table-cell>
          <table:covered-table-cell table:number-columns-repeated="2" table:style-name="ce49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CCIÓN SOCIAL; PRODUCTIVIDAD</text:p>
          </table:table-cell>
          <table:covered-table-cell table:number-columns-repeated="3" table:style-name="ce14"/>
          <table:covered-table-cell table:number-columns-repeated="3" table:style-name="ce49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UNCIONARIOS-LABORALES</text:p>
          </table:table-cell>
          <table:table-cell table:style-name="ce34" office:value-type="float" office:value="74847.07" table:number-columns-spanned="1" table:number-rows-spanned="2">
            <text:p>74847,07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74847.07">
            <text:p>74847,07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63">
          <table:table-cell table:style-name="ce9"/>
          <table:table-cell table:style-name="ce15"/>
          <table:table-cell table:style-name="ce75" office:value-type="float" office:value="150" table:number-columns-spanned="2" table:number-rows-spanned="1">
            <text:p>150</text:p>
          </table:table-cell>
          <table:covered-table-cell table:style-name="ce75"/>
          <table:table-cell table:style-name="ce15" table:number-columns-repeated="2"/>
          <table:table-cell table:style-name="ce27" office:value-type="string">
            <text:p>Productividad</text:p>
          </table:table-cell>
          <table:table-cell table:style-name="ce15" table:number-columns-repeated="2"/>
          <table:table-cell table:style-name="ce48" office:value-type="float" office:value="74847.07">
            <text:p>74847,07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4" table:style-name="ta3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4" table:number-columns-spanned="1" table:number-rows-spanned="2">
            <text:p>34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1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CCIÓN SOCIAL; GRATIFICACIONES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UNCIONARIOS-LABORALES</text:p>
          </table:table-cell>
          <table:table-cell table:style-name="ce34" office:value-type="float" office:value="5872" table:number-columns-spanned="1" table:number-rows-spanned="2">
            <text:p>587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100">
            <text:p>15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RALES.</text:p>
          </table:table-cell>
          <table:covered-table-cell table:style-name="ce34"/>
          <table:table-cell table:style-name="ce54" office:value-type="float" office:value="5872">
            <text:p>587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1" table:number-columns-spanned="2" table:number-rows-spanned="1">
            <text:p>15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ratificaciones</text:p>
          </table:table-cell>
          <table:table-cell table:style-name="ce14" table:number-columns-repeated="2"/>
          <table:table-cell table:style-name="ce54" office:value-type="float" office:value="5872">
            <text:p>587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80719.07" table:number-columns-spanned="2" table:number-rows-spanned="2">
            <text:p>80719,07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CCIÓN SOCIAL; SEGURIDAD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OCIAL</text:p>
          </table:table-cell>
          <table:table-cell table:style-name="ce34" office:value-type="float" office:value="440644.63" table:number-columns-spanned="1" table:number-rows-spanned="2">
            <text:p>440644,6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440644.63">
            <text:p>440644,6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8" office:value-type="float" office:value="160" table:number-columns-spanned="2" table:number-rows-spanned="2">
            <text:p>160</text:p>
          </table:table-cell>
          <table:covered-table-cell table:style-name="ce18"/>
          <table:table-cell table:style-name="ce14"/>
          <table:table-cell table:style-name="ce14" table:number-columns-spanned="1" table:number-rows-spanned="2"/>
          <table:table-cell table:style-name="ce26" office:value-type="string">
            <text:p>Cuotas sociales</text:p>
          </table:table-cell>
          <table:table-cell table:style-name="ce14" table:number-columns-spanned="1" table:number-rows-spanned="2"/>
          <table:table-cell table:style-name="ce14"/>
          <table:table-cell table:style-name="ce34" office:value-type="float" office:value="440644.63">
            <text:p>440644,6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64">
          <table:covered-table-cell table:style-name="ce8"/>
          <table:covered-table-cell table:style-name="ce14"/>
          <table:covered-table-cell table:number-columns-repeated="2" table:style-name="ce18"/>
          <table:table-cell table:style-name="ce13" office:value-type="float" office:value="16" table:number-columns-spanned="1" table:number-rows-spanned="2">
            <text:p>16</text:p>
          </table:table-cell>
          <table:covered-table-cell table:style-name="ce14"/>
          <table:table-cell table:style-name="ce26" office:value-type="string" table:number-columns-spanned="1" table:number-rows-spanned="2">
            <text:p>Cuotas, prestaciones y gastos sociales a cargo del em</text:p>
          </table:table-cell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440644.63" table:number-columns-spanned="2" table:number-rows-spanned="2">
            <text:p>440644,63</text:p>
          </table:table-cell>
          <table:covered-table-cell table:style-name="ce32"/>
          <table:covered-table-cell table:number-columns-repeated="2" table:style-name="ce42"/>
          <table:table-cell table:number-columns-repeated="1010"/>
        </table:table-row>
        <table:table-row table:style-name="ro6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covered-table-cell table:style-name="ce13"/>
          <table:table-cell table:style-name="ce14"/>
          <table:covered-table-cell table:style-name="ce26"/>
          <table:table-cell table:style-name="ce14"/>
          <table:covered-table-cell table:number-columns-repeated="2" table:style-name="ce14"/>
          <table:covered-table-cell table:number-columns-repeated="2"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6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 table:number-columns-spanned="1" table:number-rows-spanned="2">
            <text:p>1</text:p>
          </table:table-cell>
          <table:table-cell table:style-name="ce27" office:value-type="string" table:number-columns-spanned="1" table:number-rows-spanned="2">
            <text:p>GASTOS DE PERSONAL</text:p>
          </table:table-cell>
          <table:table-cell table:style-name="ce14" table:number-columns-spanned="1" table:number-rows-spanned="2"/>
          <table:table-cell table:style-name="ce14"/>
          <table:table-cell table:style-name="ce14" table:number-columns-spanned="1" table:number-rows-spanned="2"/>
          <table:table-cell table:style-name="ce14" table:number-columns-spanned="2" table:number-rows-spanned="1"/>
          <table:covered-table-cell table:style-name="ce14"/>
          <table:table-cell table:style-name="ce49" office:value-type="float" office:value="1993949.63" table:number-columns-spanned="2" table:number-rows-spanned="2">
            <text:p>1993949,63</text:p>
          </table:table-cell>
          <table:covered-table-cell table:style-name="ce49"/>
          <table:table-cell table:number-columns-repeated="1010"/>
        </table:table-row>
        <table:table-row table:style-name="ro67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covered-table-cell table:style-name="ce13"/>
          <table:covered-table-cell table:style-name="ce27"/>
          <table:covered-table-cell table:style-name="ce14"/>
          <table:table-cell table:style-name="ce14" table:number-columns-spanned="1" table:number-rows-spanned="2"/>
          <table:covered-table-cell table:style-name="ce14"/>
          <table:table-cell table:style-name="ce14" table:number-columns-spanned="2" table:number-rows-spanned="2"/>
          <table:covered-table-cell table:style-name="ce14"/>
          <table:covered-table-cell table:number-columns-repeated="2" table:style-name="ce49"/>
          <table:table-cell table:number-columns-repeated="1010"/>
        </table:table-row>
        <table:table-row table:style-name="ro34">
          <table:covered-table-cell table:style-name="ce8"/>
          <table:covered-table-cell table:number-columns-repeated="4" table:style-name="ce14"/>
          <table:table-cell table:style-name="ce14"/>
          <table:table-cell table:style-name="ce25" office:value-type="string">
            <text:p>APLICACIÓN: ASIST. SOCIAL; VESTUARIO</text:p>
          </table:table-cell>
          <table:table-cell table:style-name="ce54" office:value-type="float" office:value="500" table:number-columns-spanned="1" table:number-rows-spanned="2">
            <text:p>500</text:p>
          </table:table-cell>
          <table:covered-table-cell table:style-name="ce14"/>
          <table:table-cell table:style-name="ce14"/>
          <table:covered-table-cell table:number-columns-repeated="2"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5">
          <table:table-cell table:style-name="ce8"/>
          <table:table-cell table:style-name="ce13" office:value-type="float" office:value="22104">
            <text:p>221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 mater sumin otros vestuario</text:p>
          </table:table-cell>
          <table:covered-table-cell table:style-name="ce54"/>
          <table:table-cell table:style-name="ce54" office:value-type="float" office:value="500">
            <text:p>5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SIST. SOCIAL; PRODUCTOS DE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LIMPIEZA Y ASEO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000" table:number-columns-spanned="1" table:number-rows-spanned="2">
            <text:p>3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110">
            <text:p>2211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produ limpi y aseo</text:p>
          </table:table-cell>
          <table:covered-table-cell table:style-name="ce34"/>
          <table:table-cell table:style-name="ce54" office:value-type="float" office:value="3000">
            <text:p>3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gast corri bien servi mater sumi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uministr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199">
            <text:p>221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otros suministros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34" office:value-type="float" office:value="13500">
            <text:p>135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9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1" table:number-rows-spanned="2">
            <text:p>APLICACIÓN: ASIST. SOCIAL; TRANSPORT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34" office:value-type="float" office:value="265998.47" table:number-columns-spanned="1" table:number-rows-spanned="2">
            <text:p>265998,4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8">
          <table:table-cell table:style-name="ce8"/>
          <table:table-cell table:style-name="ce13" office:value-type="float" office:value="22300">
            <text:p>2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servi mater suminis transporte</text:p>
          </table:table-cell>
          <table:covered-table-cell table:style-name="ce34"/>
          <table:table-cell table:style-name="ce34" office:value-type="float" office:value="265998.47">
            <text:p>265998,4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68">
          <table:table-cell table:style-name="ce9"/>
          <table:table-cell table:style-name="ce15"/>
          <table:table-cell table:style-name="ce75" office:value-type="float" office:value="223" table:number-columns-spanned="2" table:number-rows-spanned="1">
            <text:p>223</text:p>
          </table:table-cell>
          <table:covered-table-cell table:style-name="ce75"/>
          <table:table-cell table:style-name="ce15" table:number-columns-repeated="2"/>
          <table:table-cell table:style-name="ce27" office:value-type="string">
            <text:p>Transportes</text:p>
          </table:table-cell>
          <table:table-cell table:style-name="ce15" table:number-columns-repeated="2"/>
          <table:table-cell table:style-name="ce48" office:value-type="float" office:value="265998.47">
            <text:p>265998,47</text:p>
          </table:table-cell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5" table:style-name="ta3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5" table:number-columns-spanned="1" table:number-rows-spanned="2">
            <text:p>35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1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SIST. SOCIAL; OTROS GASTOS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IVERSOS</text:p>
          </table:table-cell>
          <table:table-cell table:style-name="ce32" office:value-type="float" office:value="46000" table:number-columns-spanned="1" table:number-rows-spanned="2">
            <text:p>46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46000">
            <text:p>46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46000">
            <text:p>46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SIST. SOCIAL; ESTUDIOS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AJOS TÉCNICOS</text:p>
          </table:table-cell>
          <table:table-cell table:style-name="ce34" office:value-type="float" office:value="144868.58" table:number-columns-spanned="1" table:number-rows-spanned="2">
            <text:p>144868,5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r sumi y otro trab estud trab t</text:p>
          </table:table-cell>
          <table:covered-table-cell table:style-name="ce34"/>
          <table:table-cell table:style-name="ce34" office:value-type="float" office:value="144868.58">
            <text:p>144868,5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ÓN SOCIAL; ESTUDIOS Y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ABAJOS TÉCNIC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304240.52" table:number-columns-spanned="1" table:number-rows-spanned="2">
            <text:p>1304240,5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7">
            <text:p>22707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STUDIOS Y TRABAJOS TÉCNICOS ENCOMIENDA</text:p>
          </table:table-cell>
          <table:covered-table-cell table:style-name="ce32"/>
          <table:table-cell table:style-name="ce32" office:value-type="float" office:value="1304240.52">
            <text:p>1304240,5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2" office:value-type="float" office:value="1449109.1">
            <text:p>1449109,1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1774607.57" table:number-columns-spanned="2" table:number-rows-spanned="1">
            <text:p>1774607,57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1774607.57" table:number-columns-spanned="2" table:number-rows-spanned="1">
            <text:p>1774607,57</text:p>
          </table:table-cell>
          <table:covered-table-cell table:style-name="ce49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SIST. SOCIAL; <text:s text:c="2"/>AYUDA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MERGENCIA SOCIAL Y OTROS</text:p>
          </table:table-cell>
          <table:table-cell table:style-name="ce32" office:value-type="float" office:value="606000" table:number-columns-spanned="1" table:number-rows-spanned="2">
            <text:p>606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8000">
            <text:p>4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familias e institu sin fines de lucro</text:p>
          </table:table-cell>
          <table:covered-table-cell table:style-name="ce32"/>
          <table:table-cell table:style-name="ce34" office:value-type="float" office:value="606000">
            <text:p>606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80" table:number-columns-spanned="2" table:number-rows-spanned="1">
            <text:p>4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34" office:value-type="float" office:value="606000">
            <text:p>606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8">
            <text:p>4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3"/>
          <table:table-cell table:style-name="ce32" office:value-type="float" office:value="606000" table:number-columns-spanned="2" table:number-rows-spanned="1">
            <text:p>606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606000" table:number-columns-spanned="2" table:number-rows-spanned="1">
            <text:p>606000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SIST. SOCIAL; INVERSIÓ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OBILIARIO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500">
            <text:p>625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nuev asoc funci oper servi mobiliario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25" table:number-columns-spanned="2" table:number-rows-spanned="1">
            <text:p>625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obiliario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69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62">
            <text:p>62</text:p>
          </table:table-cell>
          <table:table-cell table:style-name="ce15"/>
          <table:table-cell table:style-name="ce27" office:value-type="string">
            <text:p>Inversión nueva asociada al funcionamiento operativo d</text:p>
          </table:table-cell>
          <table:table-cell table:style-name="ce15" table:number-columns-repeated="3"/>
          <table:table-cell table:style-name="ce48" office:value-type="float" office:value="5000" table:number-columns-spanned="2" table:number-rows-spanned="1">
            <text:p>5000</text:p>
          </table:table-cell>
          <table:covered-table-cell table:style-name="ce48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6" table:style-name="ta3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6" table:number-columns-spanned="1" table:number-rows-spanned="2">
            <text:p>3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31 <text:s text:c="11"/>ASIS SOCIAL PRI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SISTENCIA SOCIAL PRIM; Inv. Rep.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dif y Const.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2" table:number-columns-spanned="2" table:number-rows-spanned="1">
            <text:p>63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2"/>
          <table:table-cell table:style-name="ce42"/>
          <table:table-cell table:style-name="ce70" office:value-type="float" office:value="5000">
            <text:p>5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3" office:value-type="float" office:value="10000" table:number-columns-spanned="3" table:number-rows-spanned="1">
            <text:p>10000</text:p>
          </table:table-cell>
          <table:covered-table-cell table:style-name="ce32"/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SIST.SOCIAL A familias e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stituciones sin fines de lucro</text:p>
          </table:table-cell>
          <table:table-cell table:style-name="ce32" office:value-type="float" office:value="36000" table:number-columns-spanned="1" table:number-rows-spanned="2">
            <text:p>36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78000">
            <text:p>7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apital fami institu sin fines de lucro</text:p>
          </table:table-cell>
          <table:covered-table-cell table:style-name="ce32"/>
          <table:table-cell table:style-name="ce34" office:value-type="float" office:value="36000">
            <text:p>36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780" table:number-columns-spanned="2" table:number-rows-spanned="1">
            <text:p>7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61" office:value-type="float" office:value="36000">
            <text:p>36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78">
            <text:p>7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42"/>
          <table:table-cell table:style-name="ce64" office:value-type="float" office:value="36000">
            <text:p>36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7">
            <text:p>7</text:p>
          </table:table-cell>
          <table:table-cell table:style-name="ce27" office:value-type="string">
            <text:p>TRANSFERENCIAS DE CAPITAL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36000" table:number-columns-spanned="3" table:number-rows-spanned="1">
            <text:p>3600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45" office:value-type="float" office:value="4420557.2" table:number-columns-spanned="3" table:number-rows-spanned="1">
            <text:p>4420557,2</text:p>
          </table:table-cell>
          <table:covered-table-cell table:style-name="ce80"/>
          <table:covered-table-cell table:style-name="ce45"/>
          <table:table-cell table:number-columns-repeated="1010"/>
        </table:table-row>
        <table:table-row table:style-name="ro4" table:number-rows-repeated="104855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7" table:style-name="ta3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7" table:number-columns-spanned="1" table:number-rows-spanned="2">
            <text:p>37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41 <text:s text:c="11"/>FOMEN EMPLE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FOMENTO EMPLEO; RETRICIONES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ASICAS LABORALES</text:p>
          </table:table-cell>
          <table:table-cell table:style-name="ce34" office:value-type="float" office:value="20965.72" table:number-columns-spanned="1" table:number-rows-spanned="2">
            <text:p>20965,7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20965.72">
            <text:p>20965,7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FOMENTO EMPLEO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 LABORAL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5581.56" table:number-columns-spanned="1" table:number-rows-spanned="2">
            <text:p>25581,5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25581.56">
            <text:p>25581,5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46547.28">
            <text:p>46547,28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OMENTO EMPLEO; LABOR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MPORAL</text:p>
          </table:table-cell>
          <table:table-cell table:style-name="ce34" office:value-type="float" office:value="386092.95" table:number-columns-spanned="1" table:number-rows-spanned="2">
            <text:p>386092,95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100">
            <text:p>13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LABORALES TEMPORALES</text:p>
          </table:table-cell>
          <table:covered-table-cell table:style-name="ce34"/>
          <table:table-cell table:style-name="ce34" office:value-type="float" office:value="386092.95">
            <text:p>386092,95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1" table:number-columns-spanned="2" table:number-rows-spanned="1">
            <text:p>13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temporal</text:p>
          </table:table-cell>
          <table:table-cell table:style-name="ce14" table:number-columns-repeated="2"/>
          <table:table-cell table:style-name="ce34" office:value-type="float" office:value="386092.95">
            <text:p>386092,95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432640.23" table:number-columns-spanned="2" table:number-rows-spanned="2">
            <text:p>432640,23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FOMENTO EMPLEO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table-cell table:style-name="ce54" office:value-type="float" office:value="1764.56" table:number-columns-spanned="1" table:number-rows-spanned="2">
            <text:p>1764,5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54"/>
          <table:table-cell table:style-name="ce54" office:value-type="float" office:value="1764.56">
            <text:p>1764,5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54" office:value-type="float" office:value="1764.56">
            <text:p>1764,5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1764.56" table:number-columns-spanned="2" table:number-rows-spanned="2">
            <text:p>1764,56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FOMENTO EMPLEO; SEGURIDAD</text:p>
          </table:table-cell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OCIAL</text:p>
          </table:table-cell>
          <table:table-cell table:style-name="ce34" office:value-type="float" office:value="161473.34" table:number-columns-spanned="1" table:number-rows-spanned="2">
            <text:p>161473,34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161473.34">
            <text:p>161473,34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161473.34">
            <text:p>161473,34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161473.34" table:number-columns-spanned="2" table:number-rows-spanned="1">
            <text:p>161473,34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595878.13" table:number-columns-spanned="2" table:number-rows-spanned="1">
            <text:p>595878,13</text:p>
          </table:table-cell>
          <table:covered-table-cell table:style-name="ce43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OMENTO EMPLEO; OTROS GAST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0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DIVERS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8" table:style-name="ta3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8" table:number-columns-spanned="1" table:number-rows-spanned="2">
            <text:p>38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241 <text:s text:c="11"/>FOMEN EMPLE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43">
          <table:table-cell table:style-name="ce7"/>
          <table:table-cell table:style-name="ce67" office:value-type="float" office:value="22699">
            <text:p>22699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gast corri bienes y serv mater sumi otros gastos diver</text:p>
          </table:table-cell>
          <table:table-cell table:number-columns-repeated="2" table:style-name="ce30" office:value-type="float" office:value="291692.75">
            <text:p>291692,75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291692.75">
            <text:p>291692,75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291692.75" table:number-columns-spanned="2" table:number-rows-spanned="1">
            <text:p>291692,75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1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65" office:value-type="float" office:value="291692.75" table:number-columns-spanned="2" table:number-rows-spanned="1">
            <text:p>291692,75</text:p>
          </table:table-cell>
          <table:covered-table-cell table:style-name="ce65"/>
          <table:table-cell table:number-columns-repeated="1010"/>
        </table:table-row>
        <table:table-row table:style-name="ro20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FOMENTO EMPLEO; A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5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UNDACIONES DE LAS COMUNIDAD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UTONOMAS</text:p>
          </table:table-cell>
          <table:table-cell table:style-name="ce32" office:value-type="float" office:value="16000" table:number-columns-spanned="1" table:number-rows-spanned="2">
            <text:p>16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5200">
            <text:p>45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comuni autono funda comuni autonomas</text:p>
          </table:table-cell>
          <table:covered-table-cell table:style-name="ce32"/>
          <table:table-cell table:style-name="ce34" office:value-type="float" office:value="16000">
            <text:p>16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52" table:number-columns-spanned="2" table:number-rows-spanned="1">
            <text:p>45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undaciones de las Comunidades Autónomas</text:p>
          </table:table-cell>
          <table:table-cell table:style-name="ce14" table:number-columns-repeated="2"/>
          <table:table-cell table:style-name="ce34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5">
            <text:p>45</text:p>
          </table:table-cell>
          <table:table-cell table:style-name="ce14"/>
          <table:table-cell table:style-name="ce26" office:value-type="string">
            <text:p>A Comunidades Autónomas</text:p>
          </table:table-cell>
          <table:table-cell table:style-name="ce14" table:number-columns-repeated="3"/>
          <table:table-cell table:style-name="ce32" office:value-type="float" office:value="16000" table:number-columns-spanned="2" table:number-rows-spanned="1">
            <text:p>16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6000" table:number-columns-spanned="2" table:number-rows-spanned="1">
            <text:p>16000</text:p>
          </table:table-cell>
          <table:covered-table-cell table:style-name="ce43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OMEN EMPL - invers reposic servicio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dificac y construc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2" table:number-columns-spanned="2" table:number-rows-spanned="1">
            <text:p>63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75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83" office:value-type="string" table:number-columns-spanned="3" table:number-rows-spanned="1">
            <text:p>Total Programa</text:p>
          </table:table-cell>
          <table:covered-table-cell table:number-columns-repeated="2" table:style-name="ce83"/>
          <table:table-cell table:style-name="ce81" office:value-type="float" office:value="903570.88" table:number-columns-spanned="2" table:number-rows-spanned="1">
            <text:p>903570,88</text:p>
          </table:table-cell>
          <table:covered-table-cell table:style-name="ce81"/>
          <table:table-cell table:number-columns-repeated="1010"/>
        </table:table-row>
        <table:table-row table:style-name="ro4" table:number-rows-repeated="104854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9" table:style-name="ta3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39" table:number-columns-spanned="1" table:number-rows-spanned="2">
            <text:p>39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11 <text:s text:c="11"/>PROTE SALUBRI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CCIONES PÚB REL SALUD; RETRIB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CIAS LABORALES</text:p>
          </table:table-cell>
          <table:table-cell table:style-name="ce54" office:value-type="float" office:value="9434.72" table:number-columns-spanned="1" table:number-rows-spanned="2">
            <text:p>9434,7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54"/>
          <table:table-cell table:style-name="ce54" office:value-type="float" office:value="9434.72">
            <text:p>9434,7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CCIONES PÚB REL SALUD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1501.84" table:number-columns-spanned="1" table:number-rows-spanned="2">
            <text:p>11501,84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11501.84">
            <text:p>11501,84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20936.56">
            <text:p>20936,5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20936.56" table:number-columns-spanned="2" table:number-rows-spanned="2">
            <text:p>20936,56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CCIONES PÚB REL SALUD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table-cell table:style-name="ce34" office:value-type="float" office:value="1839" table:number-columns-spanned="1" table:number-rows-spanned="2">
            <text:p>183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54" office:value-type="float" office:value="1839">
            <text:p>183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54" office:value-type="float" office:value="1839">
            <text:p>183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1839" table:number-columns-spanned="2" table:number-rows-spanned="2">
            <text:p>1839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CCIONES PÚB REL SALUD;</text:p>
          </table:table-cell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table-cell table:style-name="ce54" office:value-type="float" office:value="7518.23" table:number-columns-spanned="1" table:number-rows-spanned="2">
            <text:p>7518,2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54"/>
          <table:table-cell table:style-name="ce54" office:value-type="float" office:value="7518.23">
            <text:p>7518,2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54" office:value-type="float" office:value="7518.23">
            <text:p>7518,2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4" office:value-type="float" office:value="7518.23" table:number-columns-spanned="2" table:number-rows-spanned="1">
            <text:p>7518,23</text:p>
          </table:table-cell>
          <table:covered-table-cell table:style-name="ce3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30293.79" table:number-columns-spanned="2" table:number-rows-spanned="1">
            <text:p>30293,79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ROTECCIÓN SALUD PÚBLICA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GASTOS 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ROTECCIÓN SALUD PÚBLICA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0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LIMPIEZA Y ASEO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0" table:style-name="ta4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40" table:number-columns-spanned="1" table:number-rows-spanned="2">
            <text:p>40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11 <text:s text:c="11"/>PROTE SALUBRI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70">
          <table:table-cell table:style-name="ce7"/>
          <table:table-cell table:style-name="ce67" office:value-type="float" office:value="22700">
            <text:p>227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59" office:value-type="string">
            <text:p>gast corri biene servi materi sumini otro trab limpi y as</text:p>
          </table:table-cell>
          <table:table-cell table:number-columns-repeated="2" table:style-name="ce30" office:value-type="float" office:value="62357.46">
            <text:p>62357,46</text:p>
          </table:table-cell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ROTECCIÓN SALUD PÚBLICA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STUDIOS Y TRABAJOS TÉCNICOS</text:p>
          </table:table-cell>
          <table:covered-table-cell table:number-columns-repeated="2" table:style-name="ce14"/>
          <table:covered-table-cell table:style-name="ce42"/>
          <table:covered-table-cell table:number-columns-repeated="2" table:style-name="ce8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3047.03" table:number-columns-spanned="1" table:number-rows-spanned="2">
            <text:p>53047,03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y otro trab estud trab t</text:p>
          </table:table-cell>
          <table:covered-table-cell table:style-name="ce34"/>
          <table:table-cell table:style-name="ce34" office:value-type="float" office:value="53047.03">
            <text:p>53047,03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115404.49">
            <text:p>115404,49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120404.49" table:number-columns-spanned="2" table:number-rows-spanned="1">
            <text:p>120404,49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120404.49" table:number-columns-spanned="2" table:number-rows-spanned="1">
            <text:p>120404,49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150698.28" table:number-columns-spanned="2" table:number-rows-spanned="1">
            <text:p>150698,28</text:p>
          </table:table-cell>
          <table:covered-table-cell table:style-name="ce66"/>
          <table:table-cell table:number-columns-repeated="1010"/>
        </table:table-row>
        <table:table-row table:style-name="ro4" table:number-rows-repeated="104855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1" table:style-name="ta4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41" table:number-columns-spanned="1" table:number-rows-spanned="2">
            <text:p>4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1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EDUCACIÓN;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ASICAS A.P.</text:p>
          </table:table-cell>
          <table:table-cell table:style-name="ce34" office:value-type="float" office:value="9007.04" table:number-columns-spanned="1" table:number-rows-spanned="2">
            <text:p>9007,0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5">
            <text:p>12005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E</text:p>
          </table:table-cell>
          <table:covered-table-cell table:style-name="ce34"/>
          <table:table-cell table:style-name="ce54" office:value-type="float" office:value="9007.04">
            <text:p>9007,0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EDUCACIÓN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IEN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221.76" table:number-columns-spanned="1" table:number-rows-spanned="2">
            <text:p>221,7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54"/>
          <table:table-cell table:style-name="ce54" office:value-type="float" office:value="221.76">
            <text:p>221,7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EDUCACIÓN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UCIONES BASICA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20" table:number-columns-spanned="2" table:number-rows-spanned="1">
            <text:p>1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54" office:value-type="float" office:value="9228.8">
            <text:p>9228,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DESTINO FUNCIONARIOS</text:p>
          </table:table-cell>
          <table:table-cell table:style-name="ce34" office:value-type="float" office:value="5009.34" table:number-columns-spanned="1" table:number-rows-spanned="2">
            <text:p>5009,3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34"/>
          <table:table-cell table:style-name="ce54" office:value-type="float" office:value="5009.34">
            <text:p>5009,3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EDUCACIÓN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 ESPECÍFICO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1751.82" table:number-columns-spanned="1" table:number-rows-spanned="2">
            <text:p>1751,8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54"/>
          <table:table-cell table:style-name="ce54" office:value-type="float" office:value="1751.82">
            <text:p>1751,8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EDUCACIÓN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1184.56" table:number-columns-spanned="1" table:number-rows-spanned="2">
            <text:p>1184,5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54"/>
          <table:table-cell table:style-name="ce54" office:value-type="float" office:value="1184.56">
            <text:p>1184,5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71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54" office:value-type="float" office:value="7945.72">
            <text:p>7945,7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3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2">
            <text:p>12</text:p>
          </table:table-cell>
          <table:table-cell table:style-name="ce14"/>
          <table:table-cell table:style-name="ce27" office:value-type="string">
            <text:p>Personal Funcionario</text:p>
          </table:table-cell>
          <table:table-cell table:style-name="ce14" table:number-columns-repeated="3"/>
          <table:table-cell table:style-name="ce43" office:value-type="float" office:value="17174.52" table:number-columns-spanned="3" table:number-rows-spanned="1">
            <text:p>17174,52</text:p>
          </table:table-cell>
          <table:covered-table-cell table:number-columns-repeated="2" table:style-name="ce43"/>
          <table:table-cell table:number-columns-repeated="1011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9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RETRIBUCIONES BÁSCIAS LABORALES</text:p>
          </table:table-cell>
          <table:table-cell table:style-name="ce55" office:value-type="float" office:value="205357.01">
            <text:p>205357,01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2" table:style-name="ta4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42" table:number-columns-spanned="1" table:number-rows-spanned="2">
            <text:p>42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1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60">
          <table:table-cell table:style-name="ce7"/>
          <table:table-cell table:style-name="ce67" office:value-type="float" office:value="13000">
            <text:p>130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59" office:value-type="string">
            <text:p>Retribuciones básicas</text:p>
          </table:table-cell>
          <table:table-cell table:style-name="ce12"/>
          <table:table-cell table:style-name="ce30" office:value-type="float" office:value="205357.01">
            <text:p>205357,01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EDUCACIÓN; HO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XTRAORDINARIAS LABORAL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654" table:number-columns-spanned="1" table:number-rows-spanned="2">
            <text:p>654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54"/>
          <table:table-cell table:style-name="ce54" office:value-type="float" office:value="654">
            <text:p>654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EDUCACIÓN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82861.08" table:number-columns-spanned="1" table:number-rows-spanned="2">
            <text:p>182861,0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182861.08">
            <text:p>182861,0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388872.09">
            <text:p>388872,0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LABORAL TEMPORAL</text:p>
          </table:table-cell>
          <table:table-cell table:style-name="ce34" office:value-type="float" office:value="2000" table:number-columns-spanned="1" table:number-rows-spanned="2">
            <text:p>2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100">
            <text:p>13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LABORALES TEMPORALES</text:p>
          </table:table-cell>
          <table:covered-table-cell table:style-name="ce34"/>
          <table:table-cell table:style-name="ce54" office:value-type="float" office:value="2000">
            <text:p>2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1" table:number-columns-spanned="2" table:number-rows-spanned="1">
            <text:p>13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temporal</text:p>
          </table:table-cell>
          <table:table-cell table:style-name="ce14" table:number-columns-repeated="2"/>
          <table:table-cell table:style-name="ce54" office:value-type="float" office:value="2000">
            <text:p>2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390872.09" table:number-columns-spanned="2" table:number-rows-spanned="2">
            <text:p>390872,09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EDUCACIÓN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table-cell table:style-name="ce34" office:value-type="float" office:value="34227.9" table:number-columns-spanned="1" table:number-rows-spanned="2">
            <text:p>34227,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34227.9">
            <text:p>34227,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34227.9">
            <text:p>34227,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34227.9" table:number-columns-spanned="2" table:number-rows-spanned="2">
            <text:p>34227,9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ON GRAL EDUCACION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table-cell table:style-name="ce34" office:value-type="float" office:value="152237.58" table:number-columns-spanned="1" table:number-rows-spanned="2">
            <text:p>152237,5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152237.58">
            <text:p>152237,5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152237.58">
            <text:p>152237,58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152237.58" table:number-columns-spanned="2" table:number-rows-spanned="1">
            <text:p>152237,58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7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65" office:value-type="float" office:value="594512.09" table:number-columns-spanned="2" table:number-rows-spanned="1">
            <text:p>594512,09</text:p>
          </table:table-cell>
          <table:covered-table-cell table:style-name="ce65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3" table:style-name="ta4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43" table:number-columns-spanned="1" table:number-rows-spanned="2">
            <text:p>4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1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EDUCACIÓN;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.MANTENIMIENTO Y CONSERVACIÓN EDIFI</text:p>
          </table:table-cell>
          <table:table-cell table:style-name="ce32" office:value-type="float" office:value="20000" table:number-columns-spanned="1" table:number-rows-spanned="2">
            <text:p>2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1200">
            <text:p>21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 mante conser edif otas const</text:p>
          </table:table-cell>
          <table:covered-table-cell table:style-name="ce32"/>
          <table:table-cell table:style-name="ce34" office:value-type="float" office:value="20000">
            <text:p>2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2" table:number-columns-spanned="2" table:number-rows-spanned="1">
            <text:p>212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dificios y otras construcciones</text:p>
          </table:table-cell>
          <table:table-cell table:style-name="ce14" table:number-columns-repeated="2"/>
          <table:table-cell table:style-name="ce34" office:value-type="float" office:value="20000">
            <text:p>2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ARACIONES MAQUINARIA, INSTAL Y UTIL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10000">
            <text:p>1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30000" table:number-columns-spanned="3" table:number-rows-spanned="2">
            <text:p>30000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EDUCACIÓN;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OS DE LIMPIEZA Y ASEO</text:p>
          </table:table-cell>
          <table:table-cell table:style-name="ce32" office:value-type="float" office:value="15000" table:number-columns-spanned="1" table:number-rows-spanned="2">
            <text:p>15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110">
            <text:p>2211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produ limpi y aseo</text:p>
          </table:table-cell>
          <table:covered-table-cell table:style-name="ce32"/>
          <table:table-cell table:style-name="ce34" office:value-type="float" office:value="15000">
            <text:p>1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34" office:value-type="float" office:value="15000">
            <text:p>15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PORTES</text:p>
          </table:table-cell>
          <table:table-cell table:style-name="ce34" office:value-type="float" office:value="6180" table:number-columns-spanned="1" table:number-rows-spanned="2">
            <text:p>618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300">
            <text:p>2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servi mater suminis transporte</text:p>
          </table:table-cell>
          <table:covered-table-cell table:style-name="ce34"/>
          <table:table-cell table:style-name="ce54" office:value-type="float" office:value="6180">
            <text:p>618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3" table:number-columns-spanned="2" table:number-rows-spanned="1">
            <text:p>223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Transportes</text:p>
          </table:table-cell>
          <table:table-cell table:style-name="ce14" table:number-columns-repeated="2"/>
          <table:table-cell table:style-name="ce54" office:value-type="float" office:value="6180">
            <text:p>618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 OTR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32" office:value-type="float" office:value="20000" table:number-columns-spanned="1" table:number-rows-spanned="2">
            <text:p>2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20000">
            <text:p>2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5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20000">
            <text:p>2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73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74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ESTUDIOS Y TRABAJOS TÉCNICOS.</text:p>
          </table:table-cell>
          <table:table-cell table:style-name="ce55" office:value-type="float" office:value="10000">
            <text:p>10000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4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4" table:style-name="ta4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44" table:number-columns-spanned="1" table:number-rows-spanned="2">
            <text:p>44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0 <text:s text:c="11"/>ADMINI GRAL EDU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32">
          <table:table-cell table:style-name="ce7"/>
          <table:table-cell table:style-name="ce67" office:value-type="float" office:value="22706">
            <text:p>22706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gast corri bien servi mater sumi y otro trab estud trab t</text:p>
          </table:table-cell>
          <table:table-cell table:style-name="ce12"/>
          <table:table-cell table:style-name="ce30" office:value-type="float" office:value="10000">
            <text:p>10000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10000">
            <text:p>1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51180" table:number-columns-spanned="2" table:number-rows-spanned="1">
            <text:p>5118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81180" table:number-columns-spanned="2" table:number-rows-spanned="1">
            <text:p>81180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EDUCACIÓN; OTRA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UBVENCIONES</text:p>
          </table:table-cell>
          <table:table-cell table:style-name="ce32" office:value-type="float" office:value="130000" table:number-columns-spanned="1" table:number-rows-spanned="2">
            <text:p>13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8000">
            <text:p>4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familias e institu sin fines de lucro</text:p>
          </table:table-cell>
          <table:covered-table-cell table:style-name="ce32"/>
          <table:table-cell table:style-name="ce34" office:value-type="float" office:value="130000">
            <text:p>13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80" table:number-columns-spanned="2" table:number-rows-spanned="1">
            <text:p>4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34" office:value-type="float" office:value="130000">
            <text:p>13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8">
            <text:p>4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3"/>
          <table:table-cell table:style-name="ce32" office:value-type="float" office:value="130000" table:number-columns-spanned="2" table:number-rows-spanned="1">
            <text:p>130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30000" table:number-columns-spanned="2" table:number-rows-spanned="1">
            <text:p>130000</text:p>
          </table:table-cell>
          <table:covered-table-cell table:style-name="ce43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ON GRAL EDUCA; INV. REP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LEG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2" table:number-columns-spanned="2" table:number-rows-spanned="1">
            <text:p>63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75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83" office:value-type="string" table:number-columns-spanned="3" table:number-rows-spanned="1">
            <text:p>Total Programa</text:p>
          </table:table-cell>
          <table:covered-table-cell table:number-columns-repeated="2" table:style-name="ce83"/>
          <table:table-cell table:style-name="ce81" office:value-type="float" office:value="805692.09" table:number-columns-spanned="2" table:number-rows-spanned="1">
            <text:p>805692,09</text:p>
          </table:table-cell>
          <table:covered-table-cell table:style-name="ce81"/>
          <table:table-cell table:number-columns-repeated="1010"/>
        </table:table-row>
        <table:table-row table:style-name="ro4" table:number-rows-repeated="104854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5" table:style-name="ta4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45" table:number-columns-spanned="1" table:number-rows-spanned="2">
            <text:p>45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3 <text:s text:c="11"/>FUNCION CENT ENSEÑANZA PREESC Y PRIM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FUNCIONAMIENTO CTROS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NSEÑANZA PRESCOLAR Y PRIMARIA; RETRIBU</text:p>
          </table:table-cell>
          <table:table-cell table:style-name="ce34" office:value-type="float" office:value="213949.27" table:number-columns-spanned="1" table:number-rows-spanned="2">
            <text:p>213949,2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213949.27">
            <text:p>213949,2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FUNCIONAMIENTO C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NSEÑANZA PRESCOLAR Y PRIMARIA; HORAS E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180" table:number-columns-spanned="1" table:number-rows-spanned="2">
            <text:p>218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4"/>
          <table:table-cell table:style-name="ce54" office:value-type="float" office:value="2180">
            <text:p>218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FUNCIONAMIENTO C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NSEÑANZA PRESCOLAR Y PRIMARIA; OTRAS R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39185.81" table:number-columns-spanned="1" table:number-rows-spanned="2">
            <text:p>239185,81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239185.81">
            <text:p>239185,81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455315.08">
            <text:p>455315,08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455315.08" table:number-columns-spanned="2" table:number-rows-spanned="2">
            <text:p>455315,08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FUNCIONAMIENTO CTROS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NSEÑANZA PRESCOLAR Y PRIMARIA; PRODUCT</text:p>
          </table:table-cell>
          <table:table-cell table:style-name="ce34" office:value-type="float" office:value="28530.72" table:number-columns-spanned="1" table:number-rows-spanned="2">
            <text:p>28530,7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28530.72">
            <text:p>28530,7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28530.72">
            <text:p>28530,7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28530.72" table:number-columns-spanned="2" table:number-rows-spanned="2">
            <text:p>28530,72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FUNCIONAMIENTO CTROS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NSEÑANZA PRESCOLAR Y PRIMARIA; SEGURID</text:p>
          </table:table-cell>
          <table:table-cell table:style-name="ce34" office:value-type="float" office:value="156673.79" table:number-columns-spanned="1" table:number-rows-spanned="2">
            <text:p>156673,7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156673.79">
            <text:p>156673,7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156673.79">
            <text:p>156673,7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156673.79" table:number-columns-spanned="2" table:number-rows-spanned="1">
            <text:p>156673,79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640519.59" table:number-columns-spanned="2" table:number-rows-spanned="1">
            <text:p>640519,59</text:p>
          </table:table-cell>
          <table:covered-table-cell table:style-name="ce43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UNCIONAMIENTO CTR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75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ENSEÑANZA PRESCOLAR Y PRIMARIA; REPARAC</text:p>
          </table:table-cell>
          <table:table-cell table:style-name="ce55" office:value-type="float" office:value="10000">
            <text:p>10000</text:p>
          </table:table-cell>
          <table:table-cell table:style-name="ce15" table:number-columns-repeated="2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6" table:style-name="ta4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46" table:number-columns-spanned="1" table:number-rows-spanned="2">
            <text:p>4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3 <text:s text:c="11"/>FUNCION CENT ENSEÑANZA PREESC Y PRIM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39">
          <table:table-cell table:style-name="ce7"/>
          <table:table-cell table:style-name="ce67" office:value-type="float" office:value="21200">
            <text:p>212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gast corri bien servi repa mante conser edif otas const</text:p>
          </table:table-cell>
          <table:table-cell table:style-name="ce12"/>
          <table:table-cell table:style-name="ce30" office:value-type="float" office:value="10000">
            <text:p>10000</text:p>
          </table:table-cell>
          <table:table-cell table:style-name="ce1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2" table:number-columns-spanned="2" table:number-rows-spanned="1">
            <text:p>212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dificios y otras construcciones</text:p>
          </table:table-cell>
          <table:table-cell table:style-name="ce14" table:number-columns-repeated="2"/>
          <table:table-cell table:style-name="ce34" office:value-type="float" office:value="10000">
            <text:p>1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UNCIONAMIENTO CTR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NSEÑANZA PRESCOLAR Y PRIMARIA; REPARAC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10000">
            <text:p>1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20000" table:number-columns-spanned="3" table:number-rows-spanned="2">
            <text:p>20000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ENSEÑANZA PREESCOLAR Y PRIM;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at. Ofic. No. Invent.</text:p>
          </table:table-cell>
          <table:table-cell table:style-name="ce34" office:value-type="float" office:value="2000" table:number-columns-spanned="1" table:number-rows-spanned="2">
            <text:p>2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000">
            <text:p>22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arrenda y cánones</text:p>
          </table:table-cell>
          <table:covered-table-cell table:style-name="ce34"/>
          <table:table-cell table:style-name="ce54" office:value-type="float" office:value="2000">
            <text:p>2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0" table:number-columns-spanned="2" table:number-rows-spanned="1">
            <text:p>2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Material de oficina</text:p>
          </table:table-cell>
          <table:table-cell table:style-name="ce14" table:number-columns-repeated="2"/>
          <table:table-cell table:style-name="ce54" office:value-type="float" office:value="2000">
            <text:p>2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UNCIONAMIENTO CTR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NSEÑANZA PRESCOLAR Y PRIMARIA; VESTUAR</text:p>
          </table:table-cell>
          <table:table-cell table:style-name="ce34" office:value-type="float" office:value="1500" table:number-columns-spanned="1" table:number-rows-spanned="2">
            <text:p>15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104">
            <text:p>221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 mater sumin otros vestuario</text:p>
          </table:table-cell>
          <table:covered-table-cell table:style-name="ce34"/>
          <table:table-cell table:style-name="ce54" office:value-type="float" office:value="1500">
            <text:p>15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FUNCIONAMIENTO C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NSEÑANZA PRESCOLAR Y PRIMARIA; PRODUCT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35000" table:number-columns-spanned="1" table:number-rows-spanned="2">
            <text:p>35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105">
            <text:p>22105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produc alimenticio</text:p>
          </table:table-cell>
          <table:covered-table-cell table:style-name="ce32"/>
          <table:table-cell table:style-name="ce34" office:value-type="float" office:value="35000">
            <text:p>3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FUNCIONAMIENTO C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NSEÑANZA PRESCOLAR Y PRIMARIA; PTOS LI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110">
            <text:p>2211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produ limpi y aseo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gast corri bien servi mater sumi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uministr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5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76">
          <table:table-cell table:style-name="ce9"/>
          <table:table-cell table:style-name="ce23" office:value-type="float" office:value="22199">
            <text:p>22199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gast corri bien servi mater sumi otros suministros</text:p>
          </table:table-cell>
          <table:covered-table-cell table:style-name="ce55"/>
          <table:table-cell table:style-name="ce48" office:value-type="float" office:value="10000">
            <text:p>10000</text:p>
          </table:table-cell>
          <table:table-cell table:style-name="ce15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7" table:style-name="ta4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47" table:number-columns-spanned="1" table:number-rows-spanned="2">
            <text:p>47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23 <text:s text:c="11"/>FUNCION CENT ENSEÑANZA PREESC Y PRIM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77">
          <table:table-cell table:style-name="ce7"/>
          <table:table-cell table:style-name="ce12"/>
          <table:table-cell table:style-name="ce50" office:value-type="float" office:value="221" table:number-columns-spanned="2" table:number-rows-spanned="1">
            <text:p>221</text:p>
          </table:table-cell>
          <table:covered-table-cell table:style-name="ce50"/>
          <table:table-cell table:style-name="ce12" table:number-columns-repeated="2"/>
          <table:table-cell table:style-name="ce59" office:value-type="string">
            <text:p>Suministros</text:p>
          </table:table-cell>
          <table:table-cell table:style-name="ce12" table:number-columns-repeated="2"/>
          <table:table-cell table:style-name="ce84" office:value-type="float" office:value="51500">
            <text:p>51500</text:p>
          </table:table-cell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UNCIONAMIENTO CTROS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NSEÑANZA PRESCOLAR Y PRIMARIA; OTROS G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78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table-cell table:style-name="ce32" office:value-type="float" office:value="16500">
            <text:p>16500</text:p>
          </table:table-cell>
          <table:table-cell table:style-name="ce34" office:value-type="float" office:value="16500">
            <text:p>165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61" office:value-type="float" office:value="16500">
            <text:p>165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ENSEÑANZA PREESCOLAR Y PRIM;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j realiz x otras Emp</text:p>
          </table:table-cell>
          <table:table-cell table:style-name="ce34" office:value-type="float" office:value="246340.61" table:number-columns-spanned="1" table:number-rows-spanned="2">
            <text:p>246340,61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246340.61">
            <text:p>246340,61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246340.61">
            <text:p>246340,61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316340.61" table:number-columns-spanned="2" table:number-rows-spanned="1">
            <text:p>316340,61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336340.61" table:number-columns-spanned="2" table:number-rows-spanned="1">
            <text:p>336340,61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976860.2" table:number-columns-spanned="2" table:number-rows-spanned="1">
            <text:p>976860,2</text:p>
          </table:table-cell>
          <table:covered-table-cell table:style-name="ce66"/>
          <table:table-cell table:number-columns-repeated="1010"/>
        </table:table-row>
        <table:table-row table:style-name="ro4" table:number-rows-repeated="104855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8" table:style-name="ta4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48" table:number-columns-spanned="1" table:number-rows-spanned="2">
            <text:p>4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1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CULTURA; RETRIB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ICAS C2 FUNCIONARIOS</text:p>
          </table:table-cell>
          <table:table-cell table:style-name="ce54" office:value-type="float" office:value="9828.06" table:number-columns-spanned="1" table:number-rows-spanned="2">
            <text:p>9828,0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54"/>
          <table:table-cell table:style-name="ce54" office:value-type="float" office:value="9828.06">
            <text:p>9828,0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ULTURA; TRIENI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2941.2" table:number-columns-spanned="1" table:number-rows-spanned="2">
            <text:p>2941,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54"/>
          <table:table-cell table:style-name="ce54" office:value-type="float" office:value="2941.2">
            <text:p>2941,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ULTURA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 BÁSICAS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20" table:number-columns-spanned="2" table:number-rows-spanned="1">
            <text:p>1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34" office:value-type="float" office:value="12769.26">
            <text:p>12769,2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ULTURA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DESTINO FUNCIONARIOS</text:p>
          </table:table-cell>
          <table:table-cell table:style-name="ce54" office:value-type="float" office:value="6483.54" table:number-columns-spanned="1" table:number-rows-spanned="2">
            <text:p>6483,5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54"/>
          <table:table-cell table:style-name="ce54" office:value-type="float" office:value="6483.54">
            <text:p>6483,5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ULTURA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 ESPECÍFICO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8362.85" table:number-columns-spanned="1" table:number-rows-spanned="2">
            <text:p>8362,8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54"/>
          <table:table-cell table:style-name="ce54" office:value-type="float" office:value="8362.85">
            <text:p>8362,8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ULTURA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S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341" table:number-columns-spanned="1" table:number-rows-spanned="2">
            <text:p>1341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54" office:value-type="float" office:value="1341">
            <text:p>1341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71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34" office:value-type="float" office:value="16187.39">
            <text:p>16187,3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3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2">
            <text:p>12</text:p>
          </table:table-cell>
          <table:table-cell table:style-name="ce14"/>
          <table:table-cell table:style-name="ce27" office:value-type="string">
            <text:p>Personal Funcionario</text:p>
          </table:table-cell>
          <table:table-cell table:style-name="ce14" table:number-columns-repeated="3"/>
          <table:table-cell table:style-name="ce43" office:value-type="float" office:value="28956.65" table:number-columns-spanned="3" table:number-rows-spanned="1">
            <text:p>28956,65</text:p>
          </table:table-cell>
          <table:covered-table-cell table:number-columns-repeated="2" table:style-name="ce43"/>
          <table:table-cell table:number-columns-repeated="1011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ULTURA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9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RETRIBUCIONES BÁSICAS LABORALES</text:p>
          </table:table-cell>
          <table:table-cell table:style-name="ce55" office:value-type="float" office:value="131545.12">
            <text:p>131545,12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49" table:style-name="ta4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49" table:number-columns-spanned="1" table:number-rows-spanned="2">
            <text:p>49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1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60">
          <table:table-cell table:style-name="ce7"/>
          <table:table-cell table:style-name="ce67" office:value-type="float" office:value="13000">
            <text:p>130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59" office:value-type="string">
            <text:p>Retribuciones básicas</text:p>
          </table:table-cell>
          <table:table-cell table:style-name="ce12"/>
          <table:table-cell table:style-name="ce30" office:value-type="float" office:value="131545.12">
            <text:p>131545,12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ULTURA; HO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XTRAORDINARIAS LABORAL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3080" table:number-columns-spanned="1" table:number-rows-spanned="2">
            <text:p>1308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2"/>
          <table:table-cell table:style-name="ce34" office:value-type="float" office:value="13080">
            <text:p>1308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ULTURA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221000.29" table:number-columns-spanned="1" table:number-rows-spanned="2">
            <text:p>221000,2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2"/>
          <table:table-cell table:style-name="ce34" office:value-type="float" office:value="221000.29">
            <text:p>221000,2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365625.41">
            <text:p>365625,41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ULTURA; LABOR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MPORAL</text:p>
          </table:table-cell>
          <table:table-cell table:style-name="ce34" office:value-type="float" office:value="1000" table:number-columns-spanned="1" table:number-rows-spanned="2">
            <text:p>1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100">
            <text:p>13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LABORALES TEMPORALES</text:p>
          </table:table-cell>
          <table:covered-table-cell table:style-name="ce34"/>
          <table:table-cell table:style-name="ce54" office:value-type="float" office:value="1000">
            <text:p>1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1" table:number-columns-spanned="2" table:number-rows-spanned="1">
            <text:p>13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temporal</text:p>
          </table:table-cell>
          <table:table-cell table:style-name="ce14" table:number-columns-repeated="2"/>
          <table:table-cell table:style-name="ce54" office:value-type="float" office:value="1000">
            <text:p>1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366625.41" table:number-columns-spanned="2" table:number-rows-spanned="2">
            <text:p>366625,41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CULTURA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table-cell table:style-name="ce34" office:value-type="float" office:value="21192.47" table:number-columns-spanned="1" table:number-rows-spanned="2">
            <text:p>21192,4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21192.47">
            <text:p>21192,4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21192.47">
            <text:p>21192,4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21192.47" table:number-columns-spanned="2" table:number-rows-spanned="2">
            <text:p>21192,47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CULTURA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table-cell table:style-name="ce34" office:value-type="float" office:value="139107.77" table:number-columns-spanned="1" table:number-rows-spanned="2">
            <text:p>139107,7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139107.77">
            <text:p>139107,7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139107.77">
            <text:p>139107,7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139107.77" table:number-columns-spanned="2" table:number-rows-spanned="1">
            <text:p>139107,77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7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65" office:value-type="float" office:value="555882.3" table:number-columns-spanned="2" table:number-rows-spanned="1">
            <text:p>555882,3</text:p>
          </table:table-cell>
          <table:covered-table-cell table:style-name="ce65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0" table:style-name="ta5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50" table:number-columns-spanned="1" table:number-rows-spanned="2">
            <text:p>5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1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CULTURA;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rrendamiento de edificios y constr.</text:p>
          </table:table-cell>
          <table:table-cell table:style-name="ce34" office:value-type="float" office:value="26139.72" table:number-columns-spanned="1" table:number-rows-spanned="2">
            <text:p>26139,7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0200">
            <text:p>20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arrend cáno edifi y otras construcc</text:p>
          </table:table-cell>
          <table:covered-table-cell table:style-name="ce34"/>
          <table:table-cell table:style-name="ce34" office:value-type="float" office:value="26139.72">
            <text:p>26139,7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02" table:number-columns-spanned="2" table:number-rows-spanned="1">
            <text:p>20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rrendamientos de edificios y otras construcciones</text:p>
          </table:table-cell>
          <table:table-cell table:style-name="ce14" table:number-columns-repeated="2"/>
          <table:table-cell table:style-name="ce34" office:value-type="float" office:value="26139.72">
            <text:p>26139,7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0" table:number-columns-spanned="1" table:number-rows-spanned="2">
            <text:p>20</text:p>
          </table:table-cell>
          <table:table-cell table:style-name="ce14" table:number-columns-spanned="1" table:number-rows-spanned="2"/>
          <table:table-cell table:style-name="ce27" office:value-type="string">
            <text:p>Arrendamientos y cán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26139.72" table:number-columns-spanned="3" table:number-rows-spanned="2">
            <text:p>26139,72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CULTURA; PRENSA,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VISTAS, LIBROS Y OTRAS PUBLIC</text:p>
          </table:table-cell>
          <table:table-cell table:style-name="ce32" office:value-type="float" office:value="15000" table:number-columns-spanned="1" table:number-rows-spanned="2">
            <text:p>15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001">
            <text:p>2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otros prensa revist lib</text:p>
          </table:table-cell>
          <table:covered-table-cell table:style-name="ce32"/>
          <table:table-cell table:style-name="ce34" office:value-type="float" office:value="15000">
            <text:p>1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0" table:number-columns-spanned="2" table:number-rows-spanned="1">
            <text:p>2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Material de oficina</text:p>
          </table:table-cell>
          <table:table-cell table:style-name="ce14" table:number-columns-repeated="2"/>
          <table:table-cell table:style-name="ce34" office:value-type="float" office:value="15000">
            <text:p>15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9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1" table:number-rows-spanned="2">
            <text:p>APLICACIÓN: ADMÓN GRAL CULTURA; VESTUARIO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34" office:value-type="float" office:value="1200" table:number-columns-spanned="1" table:number-rows-spanned="2">
            <text:p>12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35">
          <table:table-cell table:style-name="ce8"/>
          <table:table-cell table:style-name="ce13" office:value-type="float" office:value="22104">
            <text:p>221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 mater sumin otros vestuario</text:p>
          </table:table-cell>
          <table:covered-table-cell table:style-name="ce34"/>
          <table:table-cell table:style-name="ce54" office:value-type="float" office:value="1200">
            <text:p>12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ULTURA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PRODUCTOS DE LIMPIEZA Y ASEO.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110">
            <text:p>2211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produ limpi y aseo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34" office:value-type="float" office:value="11200">
            <text:p>112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ON GRAL CULTURA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PORTES</text:p>
          </table:table-cell>
          <table:table-cell table:style-name="ce32" office:value-type="float" office:value="20000" table:number-columns-spanned="1" table:number-rows-spanned="2">
            <text:p>2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300">
            <text:p>2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servi mater suminis transporte</text:p>
          </table:table-cell>
          <table:covered-table-cell table:style-name="ce32"/>
          <table:table-cell table:style-name="ce34" office:value-type="float" office:value="20000">
            <text:p>2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3" table:number-columns-spanned="2" table:number-rows-spanned="1">
            <text:p>223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Transportes</text:p>
          </table:table-cell>
          <table:table-cell table:style-name="ce14" table:number-columns-repeated="2"/>
          <table:table-cell table:style-name="ce34" office:value-type="float" office:value="20000">
            <text:p>2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ULTURA; OTRO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OS DIVERSOS JUVENTUD</text:p>
          </table:table-cell>
          <table:table-cell table:style-name="ce32" office:value-type="float" office:value="61000" table:number-columns-spanned="1" table:number-rows-spanned="2">
            <text:p>61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61000">
            <text:p>61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7">
          <table:table-cell table:style-name="ce9"/>
          <table:table-cell table:style-name="ce15"/>
          <table:table-cell table:style-name="ce75" office:value-type="float" office:value="226" table:number-columns-spanned="2" table:number-rows-spanned="1">
            <text:p>226</text:p>
          </table:table-cell>
          <table:covered-table-cell table:style-name="ce75"/>
          <table:table-cell table:style-name="ce15" table:number-columns-repeated="2"/>
          <table:table-cell table:style-name="ce27" office:value-type="string">
            <text:p>Gastos diversos</text:p>
          </table:table-cell>
          <table:table-cell table:style-name="ce15" table:number-columns-repeated="2"/>
          <table:table-cell table:style-name="ce48" office:value-type="float" office:value="61000">
            <text:p>61000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1" table:style-name="ta5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51" table:number-columns-spanned="1" table:number-rows-spanned="2">
            <text:p>51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0 <text:s text:c="11"/>ADMINI GRAL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CULTURA;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</text:p>
          </table:table-cell>
          <table:table-cell table:style-name="ce32" office:value-type="float" office:value="55000" table:number-columns-spanned="1" table:number-rows-spanned="2">
            <text:p>55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1">
            <text:p>227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trab empre seguri</text:p>
          </table:table-cell>
          <table:covered-table-cell table:style-name="ce32"/>
          <table:table-cell table:style-name="ce34" office:value-type="float" office:value="55000">
            <text:p>55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TRABAJOS REALIZADOS POR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8" table:number-columns-spanned="2" table:number-rows-spanned="2"/>
          <table:covered-table-cell table:style-name="ce8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MPRESAS</text:p>
          </table:table-cell>
          <table:covered-table-cell table:number-columns-repeated="2" table:style-name="ce14"/>
          <table:covered-table-cell table:style-name="ce42"/>
          <table:covered-table-cell table:number-columns-repeated="2" table:style-name="ce8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46402.93" table:number-columns-spanned="1" table:number-rows-spanned="2">
            <text:p>46402,93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46402.93">
            <text:p>46402,93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101402.93">
            <text:p>101402,93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208602.93" table:number-columns-spanned="2" table:number-rows-spanned="1">
            <text:p>208602,93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3" office:value-type="float" office:value="234742.65" table:number-columns-spanned="2" table:number-rows-spanned="1">
            <text:p>234742,65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ULTURA; Invers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osic edificios y const.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2" table:number-columns-spanned="2" table:number-rows-spanned="1">
            <text:p>63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2"/>
          <table:table-cell table:style-name="ce42"/>
          <table:table-cell table:style-name="ce70" office:value-type="float" office:value="5000" table:number-columns-spanned="2" table:number-rows-spanned="1">
            <text:p>5000</text:p>
          </table:table-cell>
          <table:covered-table-cell table:style-name="ce70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71" office:value-type="float" office:value="5000" table:number-columns-spanned="2" table:number-rows-spanned="1">
            <text:p>5000</text:p>
          </table:table-cell>
          <table:covered-table-cell table:style-name="ce71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795624.95" table:number-columns-spanned="2" table:number-rows-spanned="1">
            <text:p>795624,95</text:p>
          </table:table-cell>
          <table:covered-table-cell table:style-name="ce66"/>
          <table:table-cell table:number-columns-repeated="1010"/>
        </table:table-row>
        <table:table-row table:style-name="ro4" table:number-rows-repeated="104854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2" table:style-name="ta5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52" table:number-columns-spanned="1" table:number-rows-spanned="2">
            <text:p>52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21 <text:s text:c="9"/>BIBLIO PÚBL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BIBLIOTECAS PÚBLICAS; EDIFICIOS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Y OTRAS CONSTRUCCIONE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0200">
            <text:p>20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arrend cáno edifi y otras construcc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02" table:number-columns-spanned="2" table:number-rows-spanned="1">
            <text:p>20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rrendamientos de edificios y otras construccione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0" table:number-columns-spanned="1" table:number-rows-spanned="2">
            <text:p>20</text:p>
          </table:table-cell>
          <table:table-cell table:style-name="ce14" table:number-columns-spanned="1" table:number-rows-spanned="2"/>
          <table:table-cell table:style-name="ce27" office:value-type="string">
            <text:p>Arrendamientos y cán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70" office:value-type="float" office:value="5000" table:number-columns-spanned="2" table:number-rows-spanned="2">
            <text:p>5000</text:p>
          </table:table-cell>
          <table:covered-table-cell table:style-name="ce70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BIBLIOTECAS PÚBLICAS; ESTUDIOS</text:p>
          </table:table-cell>
          <table:covered-table-cell table:number-columns-repeated="2" table:style-name="ce14"/>
          <table:covered-table-cell table:style-name="ce42"/>
          <table:covered-table-cell table:number-columns-repeated="2" table:style-name="ce70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Y TRABAJOS TÉCNICOS ENCOMIEND</text:p>
          </table:table-cell>
          <table:table-cell table:style-name="ce34" office:value-type="float" office:value="155709.75" table:number-columns-spanned="1" table:number-rows-spanned="2">
            <text:p>155709,75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7">
            <text:p>22707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STUDIOS Y TRABAJOS TÉCNICOS ENCOMIENDA</text:p>
          </table:table-cell>
          <table:covered-table-cell table:style-name="ce34"/>
          <table:table-cell table:style-name="ce34" office:value-type="float" office:value="155709.75">
            <text:p>155709,75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155709.75">
            <text:p>155709,75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155709.75" table:number-columns-spanned="2" table:number-rows-spanned="1">
            <text:p>155709,75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160709.75" table:number-columns-spanned="2" table:number-rows-spanned="1">
            <text:p>160709,75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160709.75" table:number-columns-spanned="2" table:number-rows-spanned="1">
            <text:p>160709,75</text:p>
          </table:table-cell>
          <table:covered-table-cell table:style-name="ce66"/>
          <table:table-cell table:number-columns-repeated="1010"/>
        </table:table-row>
        <table:table-row table:style-name="ro4" table:number-rows-repeated="104855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3" table:style-name="ta5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53" table:number-columns-spanned="1" table:number-rows-spanned="2">
            <text:p>53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4 <text:s text:c="11"/>PROMO CULTU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7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ctividades culturales y deportivas</text:p>
          </table:table-cell>
          <table:table-cell table:style-name="ce78" office:value-type="float" office:value="292000" table:number-columns-spanned="1" table:number-rows-spanned="2">
            <text:p>292000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8">
          <table:table-cell table:style-name="ce8"/>
          <table:table-cell table:style-name="ce13" office:value-type="float" office:value="22609">
            <text:p>226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otro gast dive act cult d</text:p>
          </table:table-cell>
          <table:covered-table-cell table:style-name="ce78"/>
          <table:table-cell table:style-name="ce34" office:value-type="float" office:value="292000">
            <text:p>292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292000">
            <text:p>292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ROMO CULTURA; trabajos realizad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empresas</text:p>
          </table:table-cell>
          <table:table-cell table:style-name="ce34" office:value-type="float" office:value="398672.96" table:number-columns-spanned="1" table:number-rows-spanned="2">
            <text:p>398672,9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398672.96">
            <text:p>398672,9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398672.96">
            <text:p>398672,9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690672.96" table:number-columns-spanned="2" table:number-rows-spanned="1">
            <text:p>690672,96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690672.96" table:number-columns-spanned="2" table:number-rows-spanned="1">
            <text:p>690672,96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ROMOCIÓN CULTURAL: Subv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a fam e inst sin ánimo luc</text:p>
          </table:table-cell>
          <table:table-cell table:style-name="ce32" office:value-type="float" office:value="15000" table:number-columns-spanned="1" table:number-rows-spanned="2">
            <text:p>1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8000">
            <text:p>4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familias e institu sin fines de lucro</text:p>
          </table:table-cell>
          <table:covered-table-cell table:style-name="ce32"/>
          <table:table-cell table:style-name="ce34" office:value-type="float" office:value="15000">
            <text:p>1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80" table:number-columns-spanned="2" table:number-rows-spanned="1">
            <text:p>4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34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8">
            <text:p>4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3"/>
          <table:table-cell table:style-name="ce32" office:value-type="float" office:value="15000" table:number-columns-spanned="2" table:number-rows-spanned="1">
            <text:p>15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5000" table:number-columns-spanned="2" table:number-rows-spanned="1">
            <text:p>15000</text:p>
          </table:table-cell>
          <table:covered-table-cell table:style-name="ce43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ver real inver nuev infra biene destina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l uso gr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60900">
            <text:p>60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nuev infra biene destina al uso gr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09" table:number-columns-spanned="2" table:number-rows-spanned="1">
            <text:p>60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as inversiones nuevas en infraestructuras y bien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0">
            <text:p>60</text:p>
          </table:table-cell>
          <table:table-cell table:style-name="ce14"/>
          <table:table-cell table:style-name="ce26" office:value-type="string">
            <text:p>Inversión nueva en infraestructuras y bienes destinado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75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83" office:value-type="string" table:number-columns-spanned="3" table:number-rows-spanned="1">
            <text:p>Total Programa</text:p>
          </table:table-cell>
          <table:covered-table-cell table:number-columns-repeated="2" table:style-name="ce83"/>
          <table:table-cell table:style-name="ce81" office:value-type="float" office:value="705672.96" table:number-columns-spanned="2" table:number-rows-spanned="1">
            <text:p>705672,96</text:p>
          </table:table-cell>
          <table:covered-table-cell table:style-name="ce81"/>
          <table:table-cell table:number-columns-repeated="1010"/>
        </table:table-row>
        <table:table-row table:style-name="ro4" table:number-rows-repeated="1048544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4" table:style-name="ta5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54" table:number-columns-spanned="1" table:number-rows-spanned="2">
            <text:p>54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38 <text:s text:c="11"/>FIEST POPU Y FEJO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FIESTAS POPULARES Y FESTEJOS;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FIESTAS MUNICIPIO</text:p>
          </table:table-cell>
          <table:table-cell table:style-name="ce32" office:value-type="float" office:value="306000" table:number-columns-spanned="1" table:number-rows-spanned="2">
            <text:p>306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09">
            <text:p>226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otro gast dive act cult d</text:p>
          </table:table-cell>
          <table:covered-table-cell table:style-name="ce32"/>
          <table:table-cell table:style-name="ce34" office:value-type="float" office:value="306000">
            <text:p>306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61" office:value-type="float" office:value="306000">
            <text:p>306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306000" table:number-columns-spanned="2" table:number-rows-spanned="1">
            <text:p>306000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3" office:value-type="float" office:value="306000" table:number-columns-spanned="2" table:number-rows-spanned="1">
            <text:p>306000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FIESTAS POPULARES Y FESTEJOS;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SUBVENCIONES</text:p>
          </table:table-cell>
          <table:table-cell table:style-name="ce32" office:value-type="float" office:value="64500" table:number-columns-spanned="1" table:number-rows-spanned="2">
            <text:p>645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8000">
            <text:p>4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familias e institu sin fines de lucro</text:p>
          </table:table-cell>
          <table:covered-table-cell table:style-name="ce32"/>
          <table:table-cell table:style-name="ce34" office:value-type="float" office:value="64500">
            <text:p>645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80" table:number-columns-spanned="2" table:number-rows-spanned="1">
            <text:p>4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61" office:value-type="float" office:value="64500">
            <text:p>645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8">
            <text:p>4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42"/>
          <table:table-cell table:style-name="ce70" office:value-type="float" office:value="64500" table:number-columns-spanned="2" table:number-rows-spanned="1">
            <text:p>64500</text:p>
          </table:table-cell>
          <table:covered-table-cell table:style-name="ce70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64500" table:number-columns-spanned="2" table:number-rows-spanned="1">
            <text:p>64500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370500" table:number-columns-spanned="2" table:number-rows-spanned="1">
            <text:p>370500</text:p>
          </table:table-cell>
          <table:covered-table-cell table:style-name="ce66"/>
          <table:table-cell table:number-columns-repeated="1010"/>
        </table:table-row>
        <table:table-row table:style-name="ro4" table:number-rows-repeated="104855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5" table:style-name="ta5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55" table:number-columns-spanned="1" table:number-rows-spanned="2">
            <text:p>55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1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DEPORTES; RETRIB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ICAS A1 FUNCIONARIOS</text:p>
          </table:table-cell>
          <table:table-cell table:style-name="ce34" office:value-type="float" office:value="17216.08" table:number-columns-spanned="1" table:number-rows-spanned="2">
            <text:p>17216,0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0">
            <text:p>12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1</text:p>
          </table:table-cell>
          <table:covered-table-cell table:style-name="ce34"/>
          <table:table-cell table:style-name="ce34" office:value-type="float" office:value="17216.08">
            <text:p>17216,0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RETRIB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C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54" office:value-type="float" office:value="9828.06" table:number-columns-spanned="1" table:number-rows-spanned="2">
            <text:p>9828,0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54"/>
          <table:table-cell table:style-name="ce54" office:value-type="float" office:value="9828.06">
            <text:p>9828,0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TRIENI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6933.49" table:number-columns-spanned="1" table:number-rows-spanned="2">
            <text:p>6933,4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34"/>
          <table:table-cell table:style-name="ce54" office:value-type="float" office:value="6933.49">
            <text:p>6933,4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 BÁSICA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120" table:number-columns-spanned="2" table:number-rows-spanned="1">
            <text:p>120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43" office:value-type="float" office:value="33977.63" table:number-columns-spanned="3" table:number-rows-spanned="1">
            <text:p>33977,63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DESTINO FUNCIONARIOS</text:p>
          </table:table-cell>
          <table:table-cell table:style-name="ce34" office:value-type="float" office:value="22392.16" table:number-columns-spanned="1" table:number-rows-spanned="2">
            <text:p>22392,1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34"/>
          <table:table-cell table:style-name="ce34" office:value-type="float" office:value="22392.16">
            <text:p>22392,1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 ESPECÍFICO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8113.4" table:number-columns-spanned="1" table:number-rows-spanned="2">
            <text:p>18113,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34"/>
          <table:table-cell table:style-name="ce34" office:value-type="float" office:value="18113.4">
            <text:p>18113,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755.62" table:number-columns-spanned="1" table:number-rows-spanned="2">
            <text:p>3755,6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54" office:value-type="float" office:value="3755.62">
            <text:p>3755,6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77">
          <table:table-cell table:style-name="ce9"/>
          <table:table-cell table:style-name="ce15"/>
          <table:table-cell table:style-name="ce23" office:value-type="float" office:value="121" table:number-columns-spanned="2" table:number-rows-spanned="1">
            <text:p>121</text:p>
          </table:table-cell>
          <table:covered-table-cell table:style-name="ce23"/>
          <table:table-cell table:style-name="ce15" table:number-columns-repeated="2"/>
          <table:table-cell table:style-name="ce27" office:value-type="string">
            <text:p>Retribuciones complementarias</text:p>
          </table:table-cell>
          <table:table-cell table:style-name="ce15" table:number-columns-repeated="2"/>
          <table:table-cell table:style-name="ce65" office:value-type="float" office:value="44261.18" table:number-columns-spanned="3" table:number-rows-spanned="1">
            <text:p>44261,18</text:p>
          </table:table-cell>
          <table:covered-table-cell table:number-columns-repeated="2" table:style-name="ce65"/>
          <table:table-cell table:number-columns-repeated="1012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6" table:style-name="ta5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56" table:number-columns-spanned="1" table:number-rows-spanned="2">
            <text:p>56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1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7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67" office:value-type="float" office:value="12">
            <text:p>12</text:p>
          </table:table-cell>
          <table:table-cell table:style-name="ce12"/>
          <table:table-cell table:style-name="ce59" office:value-type="string">
            <text:p>Personal Funcionario</text:p>
          </table:table-cell>
          <table:table-cell table:style-name="ce12" table:number-columns-repeated="3"/>
          <table:table-cell table:style-name="ce78" office:value-type="float" office:value="78238.81" table:number-columns-spanned="2" table:number-rows-spanned="1">
            <text:p>78238,81</text:p>
          </table:table-cell>
          <table:covered-table-cell table:style-name="ce78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CIAS LABORALES</text:p>
          </table:table-cell>
          <table:table-cell table:style-name="ce34" office:value-type="float" office:value="48189.91" table:number-columns-spanned="1" table:number-rows-spanned="2">
            <text:p>48189,91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48189.91">
            <text:p>48189,91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HO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XTRAORDINARIAS LABORAL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270" table:number-columns-spanned="1" table:number-rows-spanned="2">
            <text:p>327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4"/>
          <table:table-cell table:style-name="ce54" office:value-type="float" office:value="3270">
            <text:p>327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49379.08" table:number-columns-spanned="1" table:number-rows-spanned="2">
            <text:p>49379,0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49379.08">
            <text:p>49379,0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100838.99">
            <text:p>100838,9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100838.99" table:number-columns-spanned="2" table:number-rows-spanned="2">
            <text:p>100838,99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DEPORTES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table-cell table:style-name="ce34" office:value-type="float" office:value="10559.6" table:number-columns-spanned="1" table:number-rows-spanned="2">
            <text:p>10559,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10559.6">
            <text:p>10559,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10559.6">
            <text:p>10559,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10559.6" table:number-columns-spanned="2" table:number-rows-spanned="2">
            <text:p>10559,6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DEPORTES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table-cell table:style-name="ce34" office:value-type="float" office:value="53408.09" table:number-columns-spanned="1" table:number-rows-spanned="2">
            <text:p>53408,09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53408.09">
            <text:p>53408,09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53408.09">
            <text:p>53408,09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53408.09" table:number-columns-spanned="2" table:number-rows-spanned="1">
            <text:p>53408,09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243045.49" table:number-columns-spanned="2" table:number-rows-spanned="1">
            <text:p>243045,49</text:p>
          </table:table-cell>
          <table:covered-table-cell table:style-name="ce43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 MATERI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80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INFORMÁTICO NO INVENTARIABLE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7" table:style-name="ta5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57" table:number-columns-spanned="1" table:number-rows-spanned="2">
            <text:p>57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1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43">
          <table:table-cell table:style-name="ce7"/>
          <table:table-cell table:style-name="ce67" office:value-type="float" office:value="22002">
            <text:p>22002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gast corri bien servi mate sumi otro material infor no i</text:p>
          </table:table-cell>
          <table:table-cell table:style-name="ce30" office:value-type="float" office:value="1500">
            <text:p>1500</text:p>
          </table:table-cell>
          <table:table-cell table:style-name="ce68" office:value-type="float" office:value="1500">
            <text:p>1500</text:p>
          </table:table-cell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220" table:number-columns-spanned="2" table:number-rows-spanned="1">
            <text:p>220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Material de oficina</text:p>
          </table:table-cell>
          <table:table-cell table:style-name="ce14" table:number-columns-repeated="2"/>
          <table:table-cell table:style-name="ce61" office:value-type="float" office:value="1500" table:number-columns-spanned="3" table:number-rows-spanned="1">
            <text:p>1500</text:p>
          </table:table-cell>
          <table:covered-table-cell table:number-columns-repeated="2" table:style-name="ce61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BUSTIBLES Y CARBURANTES.</text:p>
          </table:table-cell>
          <table:table-cell table:style-name="ce34" office:value-type="float" office:value="92382.62" table:number-columns-spanned="1" table:number-rows-spanned="2">
            <text:p>92382,6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103">
            <text:p>2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 mater sumi otro sumi comb y carb</text:p>
          </table:table-cell>
          <table:covered-table-cell table:style-name="ce34"/>
          <table:table-cell table:style-name="ce34" office:value-type="float" office:value="92382.62">
            <text:p>92382,6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UMINISTRO MATERIAL DEPORTIVO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000" table:number-columns-spanned="1" table:number-rows-spanned="2">
            <text:p>3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107">
            <text:p>22107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sumi mate deport</text:p>
          </table:table-cell>
          <table:covered-table-cell table:style-name="ce34"/>
          <table:table-cell table:style-name="ce54" office:value-type="float" office:value="3000">
            <text:p>3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UMINISTRO DE TROFE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500" table:number-columns-spanned="1" table:number-rows-spanned="2">
            <text:p>15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108">
            <text:p>22108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sumi trofeos</text:p>
          </table:table-cell>
          <table:covered-table-cell table:style-name="ce34"/>
          <table:table-cell table:style-name="ce54" office:value-type="float" office:value="1500">
            <text:p>15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UMINISTRO PRODUCTOS DE PISCINA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8000" table:number-columns-spanned="1" table:number-rows-spanned="2">
            <text:p>18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22114">
            <text:p>2211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otro sumi produc pisci</text:p>
          </table:table-cell>
          <table:covered-table-cell table:style-name="ce32"/>
          <table:table-cell table:style-name="ce34" office:value-type="float" office:value="18000">
            <text:p>18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221" table:number-columns-spanned="2" table:number-rows-spanned="1">
            <text:p>221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43" office:value-type="float" office:value="114882.62" table:number-columns-spanned="3" table:number-rows-spanned="1">
            <text:p>114882,62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PORTES</text:p>
          </table:table-cell>
          <table:table-cell table:style-name="ce34" office:value-type="float" office:value="8000" table:number-columns-spanned="1" table:number-rows-spanned="2">
            <text:p>8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22300">
            <text:p>2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servi mater suminis transporte</text:p>
          </table:table-cell>
          <table:covered-table-cell table:style-name="ce34"/>
          <table:table-cell table:style-name="ce54" office:value-type="float" office:value="8000">
            <text:p>8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223" table:number-columns-spanned="2" table:number-rows-spanned="1">
            <text:p>223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Transportes</text:p>
          </table:table-cell>
          <table:table-cell table:style-name="ce14" table:number-columns-repeated="2"/>
          <table:table-cell table:style-name="ce61" office:value-type="float" office:value="8000" table:number-columns-spanned="3" table:number-rows-spanned="1">
            <text:p>8000</text:p>
          </table:table-cell>
          <table:covered-table-cell table:number-columns-repeated="2" table:style-name="ce61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 Prima de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os</text:p>
          </table:table-cell>
          <table:table-cell table:style-name="ce55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81">
          <table:table-cell table:style-name="ce9"/>
          <table:table-cell table:style-name="ce23" office:value-type="float" office:value="22400">
            <text:p>22400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gast corri bien serv mater sumin otros primas seguros</text:p>
          </table:table-cell>
          <table:covered-table-cell table:style-name="ce55"/>
          <table:table-cell table:style-name="ce48" office:value-type="float" office:value="10000">
            <text:p>10000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8" table:style-name="ta5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58" table:number-columns-spanned="1" table:number-rows-spanned="2">
            <text:p>58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1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77">
          <table:table-cell table:style-name="ce7"/>
          <table:table-cell table:style-name="ce12"/>
          <table:table-cell table:style-name="ce67" office:value-type="float" office:value="224" table:number-columns-spanned="2" table:number-rows-spanned="1">
            <text:p>224</text:p>
          </table:table-cell>
          <table:covered-table-cell table:style-name="ce67"/>
          <table:table-cell table:style-name="ce12" table:number-columns-repeated="2"/>
          <table:table-cell table:style-name="ce59" office:value-type="string">
            <text:p>Primas de seguros</text:p>
          </table:table-cell>
          <table:table-cell table:style-name="ce12" table:number-columns-repeated="2"/>
          <table:table-cell table:style-name="ce78" office:value-type="float" office:value="10000">
            <text:p>10000</text:p>
          </table:table-cell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 Gast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iversos publicidad y propaganda</text:p>
          </table:table-cell>
          <table:table-cell table:style-name="ce34" office:value-type="float" office:value="1000" table:number-columns-spanned="1" table:number-rows-spanned="2">
            <text:p>1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602">
            <text:p>226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 publi pr</text:p>
          </table:table-cell>
          <table:covered-table-cell table:style-name="ce34"/>
          <table:table-cell table:style-name="ce54" office:value-type="float" office:value="1000">
            <text:p>1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GAST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VARIOS EVENTOS DEPORTIV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37888.12" table:number-columns-spanned="1" table:number-rows-spanned="2">
            <text:p>37888,1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608">
            <text:p>22608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OS VARIOS</text:p>
          </table:table-cell>
          <table:covered-table-cell table:style-name="ce32"/>
          <table:table-cell table:style-name="ce34" office:value-type="float" office:value="37888.12">
            <text:p>37888,1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GASTOS DIVERS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38888.12">
            <text:p>38888,1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DEPORTES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</text:p>
          </table:table-cell>
          <table:table-cell table:style-name="ce34" office:value-type="float" office:value="8000" table:number-columns-spanned="1" table:number-rows-spanned="2">
            <text:p>8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1">
            <text:p>227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trab empre seguri</text:p>
          </table:table-cell>
          <table:covered-table-cell table:style-name="ce34"/>
          <table:table-cell table:style-name="ce54" office:value-type="float" office:value="8000">
            <text:p>8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STUDIOS Y TRABAJOS TÉCNIC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r sumi y otro trab estud trab t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DEPORTES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ABAJOS REALIZADOS POR OTRAS E.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830863.81" table:number-columns-spanned="1" table:number-rows-spanned="2">
            <text:p>830863,81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830863.81">
            <text:p>830863,81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848863.81">
            <text:p>848863,81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1022134.55" table:number-columns-spanned="2" table:number-rows-spanned="1">
            <text:p>1022134,55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8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44" office:value-type="float" office:value="1022134.55" table:number-columns-spanned="2" table:number-rows-spanned="1">
            <text:p>1022134,55</text:p>
          </table:table-cell>
          <table:covered-table-cell table:style-name="ce44"/>
          <table:table-cell table:number-columns-repeated="1010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59" table:style-name="ta59" table:print="false">
        <table:table-column table:style-name="co30" table:default-cell-style-name="Excel_20_Built-in_20_Normal"/>
        <table:table-column table:style-name="co31" table:default-cell-style-name="Excel_20_Built-in_20_Normal"/>
        <table:table-column table:style-name="co32" table:default-cell-style-name="Excel_20_Built-in_20_Normal"/>
        <table:table-column table:style-name="co33" table:default-cell-style-name="Excel_20_Built-in_20_Normal"/>
        <table:table-column table:style-name="co34" table:default-cell-style-name="Excel_20_Built-in_20_Normal"/>
        <table:table-column table:style-name="co35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26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59" table:number-columns-spanned="1" table:number-rows-spanned="2">
            <text:p>59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0 <text:s text:c="11"/>ADMIN GRAL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83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6" office:value-type="string" table:number-columns-spanned="2" table:number-rows-spanned="1">
            <text:p>Cto.</text:p>
          </table:table-cell>
          <table:covered-table-cell table:style-name="ce6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18">
          <table:table-cell table:style-name="ce10" table:number-columns-repeated="2"/>
          <table:table-cell table:style-name="ce10" table:number-columns-spanned="2" table:number-rows-spanned="1"/>
          <table:covered-table-cell table:style-name="ce10"/>
          <table:table-cell table:style-name="ce10"/>
          <table:table-cell table:style-name="ce7"/>
          <table:table-cell table:style-name="ce12"/>
          <table:table-cell table:style-name="ce19"/>
          <table:table-cell table:style-name="ce10"/>
          <table:table-cell table:style-name="ce76" office:value-type="string" table:number-columns-spanned="3" table:number-rows-spanned="1">
            <text:p><text:span text:style-name="T1">Total Programa <text:s text:c="35"/></text:span><text:span text:style-name="T2">1.265.180,04</text:span></text:p>
          </table:table-cell>
          <table:covered-table-cell table:number-columns-repeated="2" table:style-name="ce76"/>
          <table:table-cell table:number-columns-repeated="1012"/>
        </table:table-row>
        <table:table-row table:style-name="ro4" table:number-rows-repeated="104856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0" table:style-name="ta6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60" table:number-columns-spanned="1" table:number-rows-spanned="2">
            <text:p>60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1 <text:s text:c="11"/>PROMO Y FOMEN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ROMOCIÓN Y FOMENTO DEPORTE;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SUBVENCIONES</text:p>
          </table:table-cell>
          <table:table-cell table:style-name="ce32" office:value-type="float" office:value="142000" table:number-columns-spanned="1" table:number-rows-spanned="2">
            <text:p>142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8000">
            <text:p>4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familias e institu sin fines de lucro</text:p>
          </table:table-cell>
          <table:covered-table-cell table:style-name="ce32"/>
          <table:table-cell table:style-name="ce34" office:value-type="float" office:value="142000">
            <text:p>142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80" table:number-columns-spanned="2" table:number-rows-spanned="1">
            <text:p>4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61" office:value-type="float" office:value="142000">
            <text:p>142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8">
            <text:p>4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42"/>
          <table:table-cell table:style-name="ce64" office:value-type="float" office:value="142000" table:number-columns-spanned="2" table:number-rows-spanned="1">
            <text:p>142000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142000" table:number-columns-spanned="2" table:number-rows-spanned="1">
            <text:p>142000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142000" table:number-columns-spanned="2" table:number-rows-spanned="1">
            <text:p>142000</text:p>
          </table:table-cell>
          <table:covered-table-cell table:style-name="ce66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1" table:style-name="ta6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61" table:number-columns-spanned="1" table:number-rows-spanned="2">
            <text:p>61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2 <text:s text:c="11"/>INSTALA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INSTAL. DEPORTIVAS; REP.MANT. Y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NSERVACION. EDIF. CONST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200">
            <text:p>21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 mante conser edif otas const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2" table:number-columns-spanned="2" table:number-rows-spanned="1">
            <text:p>212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dificios y otras construcciones</text:p>
          </table:table-cell>
          <table:table-cell table:style-name="ce14" table:number-columns-repeated="2"/>
          <table:table-cell table:style-name="ce34" office:value-type="float" office:value="10000">
            <text:p>1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STAL. DEPORTIVAS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ARACIONES MAQUINARIA, INSTAL Y UTI</text:p>
          </table:table-cell>
          <table:table-cell table:style-name="ce32" office:value-type="float" office:value="20000" table:number-columns-spanned="1" table:number-rows-spanned="2">
            <text:p>2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2"/>
          <table:table-cell table:style-name="ce34" office:value-type="float" office:value="20000">
            <text:p>2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20000">
            <text:p>2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30000" table:number-columns-spanned="2" table:number-rows-spanned="2">
            <text:p>30000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gast corri bien servi mater sumi otros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uministr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199">
            <text:p>221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otros suministros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1" table:number-columns-spanned="2" table:number-rows-spanned="1">
            <text:p>22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STAL. DEPORTIVAS; LIMPIEZA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SEO</text:p>
          </table:table-cell>
          <table:table-cell table:style-name="ce34" office:value-type="float" office:value="581747.93" table:number-columns-spanned="1" table:number-rows-spanned="2">
            <text:p>581747,9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0">
            <text:p>227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 servi materi sumini otro trab limpi y as</text:p>
          </table:table-cell>
          <table:covered-table-cell table:style-name="ce34"/>
          <table:table-cell table:style-name="ce34" office:value-type="float" office:value="581747.93">
            <text:p>581747,9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581747.93">
            <text:p>581747,9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586747.93" table:number-columns-spanned="2" table:number-rows-spanned="1">
            <text:p>586747,93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616747.93" table:number-columns-spanned="2" table:number-rows-spanned="1">
            <text:p>616747,93</text:p>
          </table:table-cell>
          <table:covered-table-cell table:style-name="ce43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STALA DEPOR; inver nueva inf bb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rv terren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62100">
            <text:p>6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rrenos y bienes natural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21" table:number-columns-spanned="2" table:number-rows-spanned="1">
            <text:p>6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errenos y bienes natural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69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62">
            <text:p>62</text:p>
          </table:table-cell>
          <table:table-cell table:style-name="ce15"/>
          <table:table-cell table:style-name="ce27" office:value-type="string">
            <text:p>Inversión nueva asociada al funcionamiento operativo d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2" table:style-name="ta6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62" table:number-columns-spanned="1" table:number-rows-spanned="2">
            <text:p>6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342 <text:s text:c="11"/>INSTALA DEPO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INSTAL. DEPORTIVAS; <text:s/>Invers. Reposi.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dific. y const.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32" table:number-columns-spanned="2" table:number-rows-spanned="1">
            <text:p>63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6" office:value-type="string">
            <text:p>Inversión de reposición asociada al funcionamiento op</text:p>
          </table:table-cell>
          <table:table-cell table:style-name="ce14" table:number-columns-repeated="2"/>
          <table:table-cell table:style-name="ce42"/>
          <table:table-cell table:style-name="ce70" office:value-type="float" office:value="5000">
            <text:p>5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71" office:value-type="float" office:value="5000" table:number-columns-spanned="3" table:number-rows-spanned="1">
            <text:p>5000</text:p>
          </table:table-cell>
          <table:covered-table-cell table:style-name="ce48"/>
          <table:covered-table-cell table:style-name="ce71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621747.93" table:number-columns-spanned="3" table:number-rows-spanned="1">
            <text:p>621747,93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3" table:style-name="ta6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63" table:number-columns-spanned="1" table:number-rows-spanned="2">
            <text:p>63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10 <text:s text:c="11"/>ADMINI GRAL AGRICU, GANA Y PES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AGRICULTURA,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NADERÍA Y PESCA; OTROS GASTOS DIVE</text:p>
          </table:table-cell>
          <table:table-cell table:style-name="ce32" office:value-type="float" office:value="65000" table:number-columns-spanned="1" table:number-rows-spanned="2">
            <text:p>6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65000">
            <text:p>6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65000">
            <text:p>6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AGRICULTURA,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NADERÍA Y PESCA; ESTUDIOS Y TRABAJ</text:p>
          </table:table-cell>
          <table:table-cell table:style-name="ce34" office:value-type="float" office:value="35601.47" table:number-columns-spanned="1" table:number-rows-spanned="2">
            <text:p>35601,4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y otro trab estud trab t</text:p>
          </table:table-cell>
          <table:covered-table-cell table:style-name="ce34"/>
          <table:table-cell table:style-name="ce34" office:value-type="float" office:value="35601.47">
            <text:p>35601,4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35601.47">
            <text:p>35601,4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2" office:value-type="float" office:value="100601.47" table:number-columns-spanned="2" table:number-rows-spanned="1">
            <text:p>100601,47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00601.47" table:number-columns-spanned="2" table:number-rows-spanned="1">
            <text:p>100601,47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AGRICULTURA,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NADERÍA Y PESCA; OTRAS SUBVENCIONE</text:p>
          </table:table-cell>
          <table:table-cell table:style-name="ce32" office:value-type="float" office:value="11000" table:number-columns-spanned="1" table:number-rows-spanned="2">
            <text:p>11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8000">
            <text:p>4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familias e institu sin fines de lucro</text:p>
          </table:table-cell>
          <table:covered-table-cell table:style-name="ce32"/>
          <table:table-cell table:style-name="ce34" office:value-type="float" office:value="11000">
            <text:p>11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80" table:number-columns-spanned="2" table:number-rows-spanned="1">
            <text:p>4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34" office:value-type="float" office:value="11000">
            <text:p>11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8">
            <text:p>4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3"/>
          <table:table-cell table:style-name="ce32" office:value-type="float" office:value="11000" table:number-columns-spanned="2" table:number-rows-spanned="1">
            <text:p>11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1000" table:number-columns-spanned="2" table:number-rows-spanned="1">
            <text:p>11000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GRICULTURA PESCA; inver real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nuev funcio opera ser</text:p>
          </table:table-cell>
          <table:table-cell table:style-name="ce32" office:value-type="float" office:value="10050" table:number-columns-spanned="1" table:number-rows-spanned="2">
            <text:p>1005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300">
            <text:p>6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s inver nuev funcio opera serv maqui instala</text:p>
          </table:table-cell>
          <table:covered-table-cell table:style-name="ce32"/>
          <table:table-cell table:style-name="ce34" office:value-type="float" office:value="10050">
            <text:p>1005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23" table:number-columns-spanned="2" table:number-rows-spanned="1">
            <text:p>623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10050">
            <text:p>1005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3" office:value-type="float" office:value="62">
            <text:p>62</text:p>
          </table:table-cell>
          <table:table-cell table:style-name="ce15"/>
          <table:table-cell table:style-name="ce27" office:value-type="string">
            <text:p>Inversión nueva asociada al funcionamiento operativo d</text:p>
          </table:table-cell>
          <table:table-cell table:style-name="ce15" table:number-columns-repeated="3"/>
          <table:table-cell table:style-name="ce55" office:value-type="float" office:value="10050" table:number-columns-spanned="2" table:number-rows-spanned="1">
            <text:p>10050</text:p>
          </table:table-cell>
          <table:covered-table-cell table:style-name="ce5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34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GRICULTURA PESCA; Inv. repo. edif.</text:p>
          </table:table-cell>
          <table:table-cell table:style-name="ce78" office:value-type="float" office:value="19050" table:number-columns-spanned="1" table:number-rows-spanned="2">
            <text:p>19050</text:p>
          </table:table-cell>
          <table:table-cell table:style-name="ce12" table:number-columns-repeated="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8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covered-table-cell table:style-name="ce78"/>
          <table:table-cell table:style-name="ce34" office:value-type="float" office:value="19050">
            <text:p>1905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84">
          <table:table-cell table:style-name="ce9"/>
          <table:table-cell table:style-name="ce15"/>
          <table:table-cell table:style-name="ce75" office:value-type="float" office:value="632" table:number-columns-spanned="2" table:number-rows-spanned="1">
            <text:p>632</text:p>
          </table:table-cell>
          <table:covered-table-cell table:style-name="ce75"/>
          <table:table-cell table:style-name="ce15" table:number-columns-repeated="2"/>
          <table:table-cell table:style-name="ce27" office:value-type="string">
            <text:p>Edificios y otras construcciones</text:p>
          </table:table-cell>
          <table:table-cell table:style-name="ce15" table:number-columns-repeated="2"/>
          <table:table-cell table:style-name="ce48" office:value-type="float" office:value="19050">
            <text:p>19050</text:p>
          </table:table-cell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4" table:style-name="ta6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64" table:number-columns-spanned="1" table:number-rows-spanned="2">
            <text:p>6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10 <text:s text:c="11"/>ADMINI GRAL AGRICU, GANA Y PESC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85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67" office:value-type="float" office:value="63">
            <text:p>63</text:p>
          </table:table-cell>
          <table:table-cell table:style-name="ce12"/>
          <table:table-cell table:style-name="ce25" office:value-type="string">
            <text:p>Inversión de reposición asociada al funcionamiento op</text:p>
          </table:table-cell>
          <table:table-cell table:style-name="ce12" table:number-columns-repeated="2"/>
          <table:table-cell table:style-name="ce19"/>
          <table:table-cell table:style-name="ce85" office:value-type="float" office:value="19050">
            <text:p>19050</text:p>
          </table:table-cell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4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3" office:value-type="float" office:value="29100" table:number-columns-spanned="3" table:number-rows-spanned="1">
            <text:p>29100</text:p>
          </table:table-cell>
          <table:covered-table-cell table:style-name="ce32"/>
          <table:covered-table-cell table:style-name="ce43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GRICULTURA PESCA: Subv y Transf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8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 fam e Inst sin ánimo luc.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82">
          <table:table-cell table:style-name="ce8"/>
          <table:table-cell table:style-name="ce13" office:value-type="float" office:value="78000">
            <text:p>7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apital fami institu sin fines de lucro</text:p>
          </table:table-cell>
          <table:table-cell table:style-name="ce32" office:value-type="float" office:value="11000">
            <text:p>11000</text:p>
          </table:table-cell>
          <table:table-cell table:style-name="ce34" office:value-type="float" office:value="11000">
            <text:p>11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780" table:number-columns-spanned="2" table:number-rows-spanned="1">
            <text:p>7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61" office:value-type="float" office:value="11000">
            <text:p>11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78">
            <text:p>7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42"/>
          <table:table-cell table:style-name="ce64" office:value-type="float" office:value="11000">
            <text:p>11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7">
            <text:p>7</text:p>
          </table:table-cell>
          <table:table-cell table:style-name="ce27" office:value-type="string">
            <text:p>TRANSFERENCIAS DE CAPITAL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11000" table:number-columns-spanned="3" table:number-rows-spanned="1">
            <text:p>1100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151701.47" table:number-columns-spanned="3" table:number-rows-spanned="1">
            <text:p>151701,47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5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5" table:style-name="ta6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65" table:number-columns-spanned="1" table:number-rows-spanned="2">
            <text:p>65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0 <text:s text:c="11"/>ADMÓN GRAL COMER, TURIS Y PYME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COMERCIO, TURISMO;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 BÁSICAS A2 FUNCIONARIOS</text:p>
          </table:table-cell>
          <table:table-cell table:style-name="ce34" office:value-type="float" office:value="45416.82" table:number-columns-spanned="1" table:number-rows-spanned="2">
            <text:p>45416,8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1">
            <text:p>1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2</text:p>
          </table:table-cell>
          <table:covered-table-cell table:style-name="ce34"/>
          <table:table-cell table:style-name="ce34" office:value-type="float" office:value="45416.82">
            <text:p>45416,8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 BÁSICAS C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9312.24" table:number-columns-spanned="1" table:number-rows-spanned="2">
            <text:p>39312,2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34"/>
          <table:table-cell table:style-name="ce34" office:value-type="float" office:value="39312.24">
            <text:p>39312,2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IENIO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1221.08" table:number-columns-spanned="1" table:number-rows-spanned="2">
            <text:p>21221,0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34"/>
          <table:table-cell table:style-name="ce34" office:value-type="float" office:value="21221.08">
            <text:p>21221,0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RETRIB BÁSICAS FUNCIONAR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120" table:number-columns-spanned="2" table:number-rows-spanned="1">
            <text:p>120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43" office:value-type="float" office:value="105950.14" table:number-columns-spanned="3" table:number-rows-spanned="1">
            <text:p>105950,14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OMERCIO, TURISMO;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DESTINO FUNCIONAR</text:p>
          </table:table-cell>
          <table:table-cell table:style-name="ce32" office:value-type="float" office:value="54612.88" table:number-columns-spanned="1" table:number-rows-spanned="2">
            <text:p>54612,8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32"/>
          <table:table-cell table:style-name="ce34" office:value-type="float" office:value="54612.88">
            <text:p>54612,8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 ESPECÍFICO FUNCION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72297.29" table:number-columns-spanned="1" table:number-rows-spanned="2">
            <text:p>72297,2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34"/>
          <table:table-cell table:style-name="ce34" office:value-type="float" office:value="72297.29">
            <text:p>72297,2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OS COMPLEMENTOS FUNCION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1283.96" table:number-columns-spanned="1" table:number-rows-spanned="2">
            <text:p>11283,9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34" office:value-type="float" office:value="11283.96">
            <text:p>11283,9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77">
          <table:table-cell table:style-name="ce9"/>
          <table:table-cell table:style-name="ce15"/>
          <table:table-cell table:style-name="ce23" office:value-type="float" office:value="121" table:number-columns-spanned="2" table:number-rows-spanned="1">
            <text:p>121</text:p>
          </table:table-cell>
          <table:covered-table-cell table:style-name="ce23"/>
          <table:table-cell table:style-name="ce15" table:number-columns-repeated="2"/>
          <table:table-cell table:style-name="ce27" office:value-type="string">
            <text:p>Retribuciones complementarias</text:p>
          </table:table-cell>
          <table:table-cell table:style-name="ce15" table:number-columns-repeated="2"/>
          <table:table-cell table:style-name="ce65" office:value-type="float" office:value="138194.13" table:number-columns-spanned="3" table:number-rows-spanned="1">
            <text:p>138194,13</text:p>
          </table:table-cell>
          <table:covered-table-cell table:number-columns-repeated="2" table:style-name="ce65"/>
          <table:table-cell table:number-columns-repeated="1012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6" table:style-name="ta6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66" table:number-columns-spanned="1" table:number-rows-spanned="2">
            <text:p>66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0 <text:s text:c="11"/>ADMÓN GRAL COMER, TURIS Y PYME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7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67" office:value-type="float" office:value="12">
            <text:p>12</text:p>
          </table:table-cell>
          <table:table-cell table:style-name="ce12"/>
          <table:table-cell table:style-name="ce59" office:value-type="string">
            <text:p>Personal Funcionario</text:p>
          </table:table-cell>
          <table:table-cell table:style-name="ce12" table:number-columns-repeated="3"/>
          <table:table-cell table:style-name="ce86" office:value-type="float" office:value="244144.27" table:number-columns-spanned="3" table:number-rows-spanned="1">
            <text:p>244144,27</text:p>
          </table:table-cell>
          <table:covered-table-cell table:number-columns-repeated="2" table:style-name="ce86"/>
          <table:table-cell table:number-columns-repeated="1011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OMERCIO, TURISMO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 BÁSCIAS LABORALES</text:p>
          </table:table-cell>
          <table:table-cell table:style-name="ce34" office:value-type="float" office:value="11655.68" table:number-columns-spanned="1" table:number-rows-spanned="2">
            <text:p>11655,68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11655.68">
            <text:p>11655,6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HORAS EXTRAORDINARIA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270" table:number-columns-spanned="1" table:number-rows-spanned="2">
            <text:p>327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4"/>
          <table:table-cell table:style-name="ce54" office:value-type="float" office:value="3270">
            <text:p>327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REMUNERACION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1070.52" table:number-columns-spanned="1" table:number-rows-spanned="2">
            <text:p>11070,5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11070.52">
            <text:p>11070,5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25996.2">
            <text:p>25996,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25996.2" table:number-columns-spanned="3" table:number-rows-spanned="2">
            <text:p>25996,2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COMERCIO, TURISMO;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</text:p>
          </table:table-cell>
          <table:table-cell table:style-name="ce34" office:value-type="float" office:value="16708.37" table:number-columns-spanned="1" table:number-rows-spanned="2">
            <text:p>16708,37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16708.37">
            <text:p>16708,37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16708.37">
            <text:p>16708,37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OMERCIO, TURISMO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</text:p>
          </table:table-cell>
          <table:table-cell table:style-name="ce34" office:value-type="float" office:value="5450" table:number-columns-spanned="1" table:number-rows-spanned="2">
            <text:p>545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100">
            <text:p>15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RALES.</text:p>
          </table:table-cell>
          <table:covered-table-cell table:style-name="ce34"/>
          <table:table-cell table:style-name="ce54" office:value-type="float" office:value="5450">
            <text:p>545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1" table:number-columns-spanned="2" table:number-rows-spanned="1">
            <text:p>15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ratificaciones</text:p>
          </table:table-cell>
          <table:table-cell table:style-name="ce14" table:number-columns-repeated="2"/>
          <table:table-cell table:style-name="ce54" office:value-type="float" office:value="5450">
            <text:p>545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22158.37" table:number-columns-spanned="3" table:number-rows-spanned="2">
            <text:p>22158,37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RAL COMERCIO, TURISMO;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table-cell table:style-name="ce48" office:value-type="float" office:value="76645.94" table:number-columns-spanned="1" table:number-rows-spanned="2">
            <text:p>76645,9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86">
          <table:table-cell table:style-name="ce9"/>
          <table:table-cell table:style-name="ce23" office:value-type="float" office:value="16000">
            <text:p>16000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Seguridad Social</text:p>
          </table:table-cell>
          <table:covered-table-cell table:style-name="ce48"/>
          <table:table-cell table:style-name="ce48" office:value-type="float" office:value="76645.94">
            <text:p>76645,94</text:p>
          </table:table-cell>
          <table:table-cell table:style-name="ce15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7" table:style-name="ta6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67" table:number-columns-spanned="1" table:number-rows-spanned="2">
            <text:p>6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0 <text:s text:c="11"/>ADMÓN GRAL COMER, TURIS Y PYMES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14">
          <table:table-cell table:style-name="ce7"/>
          <table:table-cell table:style-name="ce12"/>
          <table:table-cell table:style-name="ce50" office:value-type="float" office:value="160" table:number-columns-spanned="2" table:number-rows-spanned="1">
            <text:p>160</text:p>
          </table:table-cell>
          <table:covered-table-cell table:style-name="ce50"/>
          <table:table-cell table:style-name="ce12" table:number-columns-repeated="2"/>
          <table:table-cell table:style-name="ce25" office:value-type="string">
            <text:p>Cuotas sociales</text:p>
          </table:table-cell>
          <table:table-cell table:style-name="ce12" table:number-columns-repeated="2"/>
          <table:table-cell table:style-name="ce84" office:value-type="float" office:value="76645.94">
            <text:p>76645,94</text:p>
          </table:table-cell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2"/>
          <table:table-cell table:style-name="ce42"/>
          <table:table-cell table:style-name="ce64" office:value-type="float" office:value="76645.94">
            <text:p>76645,94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4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3" office:value-type="float" office:value="368944.78" table:number-columns-spanned="3" table:number-rows-spanned="1">
            <text:p>368944,78</text:p>
          </table:table-cell>
          <table:covered-table-cell table:style-name="ce32"/>
          <table:covered-table-cell table:style-name="ce43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OMERCIO, TURISMO;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UBLICIDAD Y PROPAGANDA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602">
            <text:p>226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 publi p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RAL COMERCIO, TURISMO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8" table:number-columns-spanned="1" table:number-rows-spanned="2"/>
          <table:table-cell table:style-name="ce42" table:number-columns-spanned="3" table:number-rows-spanned="2"/>
          <table:covered-table-cell table:style-name="ce14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OS GASTOS DIVERSOS</text:p>
          </table:table-cell>
          <table:covered-table-cell table:number-columns-repeated="2" table:style-name="ce14"/>
          <table:covered-table-cell table:style-name="ce42"/>
          <table:covered-table-cell table:style-name="ce8"/>
          <table:covered-table-cell table:style-name="ce42"/>
          <table:covered-table-cell table:style-name="ce14"/>
          <table:covered-table-cell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000" table:number-columns-spanned="1" table:number-rows-spanned="2">
            <text:p>3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3000">
            <text:p>3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69" office:value-type="float" office:value="8000">
            <text:p>8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70" office:value-type="float" office:value="8000">
            <text:p>8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61" office:value-type="float" office:value="8000" table:number-columns-spanned="3" table:number-rows-spanned="1">
            <text:p>8000</text:p>
          </table:table-cell>
          <table:covered-table-cell table:style-name="ce34"/>
          <table:covered-table-cell table:style-name="ce61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RAL COMERCIO, TURISMO;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gast inver caract i</text:p>
          </table:table-cell>
          <table:table-cell table:style-name="ce32" office:value-type="float" office:value="18750" table:number-columns-spanned="1" table:number-rows-spanned="2">
            <text:p>1875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4100">
            <text:p>64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gast inver caract inmater aplicacion informat</text:p>
          </table:table-cell>
          <table:covered-table-cell table:style-name="ce32"/>
          <table:table-cell table:style-name="ce34" office:value-type="float" office:value="18750">
            <text:p>1875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41" table:number-columns-spanned="2" table:number-rows-spanned="1">
            <text:p>64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en aplicaciones informáticas</text:p>
          </table:table-cell>
          <table:table-cell table:style-name="ce14" table:number-columns-repeated="2"/>
          <table:table-cell table:style-name="ce61" office:value-type="float" office:value="18750">
            <text:p>1875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4">
            <text:p>64</text:p>
          </table:table-cell>
          <table:table-cell table:style-name="ce14"/>
          <table:table-cell table:style-name="ce26" office:value-type="string">
            <text:p>Gastos en inversiones de carácter inmaterial</text:p>
          </table:table-cell>
          <table:table-cell table:style-name="ce14" table:number-columns-repeated="2"/>
          <table:table-cell table:style-name="ce42"/>
          <table:table-cell table:style-name="ce64" office:value-type="float" office:value="18750">
            <text:p>1875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18750" table:number-columns-spanned="3" table:number-rows-spanned="1">
            <text:p>1875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395694.78" table:number-columns-spanned="3" table:number-rows-spanned="1">
            <text:p>395694,78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4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8" table:style-name="ta6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68" table:number-columns-spanned="1" table:number-rows-spanned="2">
            <text:p>68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1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INFORMACIÓN Y PROMOCIÓN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ÍSTICA; RETRIBUCIONES BÁSICAS</text:p>
          </table:table-cell>
          <table:table-cell table:style-name="ce34" office:value-type="float" office:value="11424.68" table:number-columns-spanned="1" table:number-rows-spanned="2">
            <text:p>11424,6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11424.68">
            <text:p>11424,6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INFORMACIÓN Y PROMO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URÍSTICA; OTRAS REMUNERACIONE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1070.52" table:number-columns-spanned="1" table:number-rows-spanned="2">
            <text:p>11070,5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11070.52">
            <text:p>11070,5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22495.2">
            <text:p>22495,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22495.2" table:number-columns-spanned="2" table:number-rows-spanned="2">
            <text:p>22495,2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INFORMACIÓN Y PROMOCIÓN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ÍSTICA; PRODUCTIVIDAD FUNCIONARIO</text:p>
          </table:table-cell>
          <table:table-cell table:style-name="ce54" office:value-type="float" office:value="1764.56" table:number-columns-spanned="1" table:number-rows-spanned="2">
            <text:p>1764,5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54"/>
          <table:table-cell table:style-name="ce54" office:value-type="float" office:value="1764.56">
            <text:p>1764,5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54" office:value-type="float" office:value="1764.56">
            <text:p>1764,5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1764.56" table:number-columns-spanned="2" table:number-rows-spanned="2">
            <text:p>1764,56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INFORMACIÓN Y PROMOCIÓN</text:p>
          </table:table-cell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ÍSTICA; SEGURIDAD SOCIAL</text:p>
          </table:table-cell>
          <table:table-cell table:style-name="ce54" office:value-type="float" office:value="7684.61" table:number-columns-spanned="1" table:number-rows-spanned="2">
            <text:p>7684,61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54"/>
          <table:table-cell table:style-name="ce54" office:value-type="float" office:value="7684.61">
            <text:p>7684,61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54" office:value-type="float" office:value="7684.61">
            <text:p>7684,61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4" office:value-type="float" office:value="7684.61" table:number-columns-spanned="2" table:number-rows-spanned="1">
            <text:p>7684,61</text:p>
          </table:table-cell>
          <table:covered-table-cell table:style-name="ce3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31944.37" table:number-columns-spanned="2" table:number-rows-spanned="1">
            <text:p>31944,37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FORMACIÓN Y PROMOCIÓ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ISTICA; CANONES CONCESIÓN PLAYAS</text:p>
          </table:table-cell>
          <table:table-cell table:style-name="ce32" office:value-type="float" office:value="117000" table:number-columns-spanned="1" table:number-rows-spanned="2">
            <text:p>117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0900">
            <text:p>20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arrenda y cánones</text:p>
          </table:table-cell>
          <table:covered-table-cell table:style-name="ce32"/>
          <table:table-cell table:style-name="ce34" office:value-type="float" office:value="117000">
            <text:p>117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09" table:number-columns-spanned="2" table:number-rows-spanned="1">
            <text:p>20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ánones</text:p>
          </table:table-cell>
          <table:table-cell table:style-name="ce14" table:number-columns-repeated="2"/>
          <table:table-cell table:style-name="ce34" office:value-type="float" office:value="117000">
            <text:p>117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0">
            <text:p>20</text:p>
          </table:table-cell>
          <table:table-cell table:style-name="ce14"/>
          <table:table-cell table:style-name="ce27" office:value-type="string">
            <text:p>Arrendamientos y cánones</text:p>
          </table:table-cell>
          <table:table-cell table:style-name="ce14" table:number-columns-repeated="3"/>
          <table:table-cell table:style-name="ce32" office:value-type="float" office:value="117000" table:number-columns-spanned="2" table:number-rows-spanned="1">
            <text:p>117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87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57"/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69" table:style-name="ta6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69" table:number-columns-spanned="1" table:number-rows-spanned="2">
            <text:p>69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1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55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INFORMACIÓN Y PROMOCIÓN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ISTICA; TRANSPORTES</text:p>
          </table:table-cell>
          <table:table-cell table:style-name="ce34" office:value-type="float" office:value="9000" table:number-columns-spanned="1" table:number-rows-spanned="2">
            <text:p>9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22300">
            <text:p>2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servi mater suminis transporte</text:p>
          </table:table-cell>
          <table:covered-table-cell table:style-name="ce34"/>
          <table:table-cell table:style-name="ce54" office:value-type="float" office:value="9000">
            <text:p>9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223" table:number-columns-spanned="2" table:number-rows-spanned="1">
            <text:p>223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Transportes</text:p>
          </table:table-cell>
          <table:table-cell table:style-name="ce14" table:number-columns-repeated="2"/>
          <table:table-cell table:style-name="ce61" office:value-type="float" office:value="9000" table:number-columns-spanned="3" table:number-rows-spanned="1">
            <text:p>9000</text:p>
          </table:table-cell>
          <table:covered-table-cell table:number-columns-repeated="2" table:style-name="ce61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FORMACIÓN Y PROMOCIÓN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ISTICA; ATENCIONES PROTOCOLARIAS</text:p>
          </table:table-cell>
          <table:table-cell table:style-name="ce34" office:value-type="float" office:value="3000" table:number-columns-spanned="1" table:number-rows-spanned="2">
            <text:p>3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601">
            <text:p>226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r proto r</text:p>
          </table:table-cell>
          <table:covered-table-cell table:style-name="ce34"/>
          <table:table-cell table:style-name="ce54" office:value-type="float" office:value="3000">
            <text:p>3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INFORMACIÓN Y PROMO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URISTICA; PUBLICIDAD Y PROPAGANDA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602">
            <text:p>226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 publi pr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INFORMACIÓN Y PROMO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URISTICA; REUNIONES, CONFERENCIAS Y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606">
            <text:p>226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 reun co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4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VIAJE Y ALOJAMIENTO ECOTUR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1">
          <table:table-cell table:style-name="ce8"/>
          <table:table-cell table:style-name="ce13" office:value-type="float" office:value="22607">
            <text:p>22607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 oposi p</text:p>
          </table:table-cell>
          <table:table-cell table:style-name="ce34" office:value-type="float" office:value="6000">
            <text:p>6000</text:p>
          </table:table-cell>
          <table:table-cell table:style-name="ce54" office:value-type="float" office:value="6000">
            <text:p>6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INFORMACIÓN Y PROMO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URISTICA; OTROS GASTOS DIVERS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226" table:number-columns-spanned="2" table:number-rows-spanned="1">
            <text:p>226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43" office:value-type="float" office:value="39000" table:number-columns-spanned="3" table:number-rows-spanned="1">
            <text:p>39000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FORMACIÓN <text:s/>Y PROMOCIÓN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ISTICA; ESTUDIOS Y TRABAJOS TECN</text:p>
          </table:table-cell>
          <table:table-cell table:style-name="ce55" office:value-type="float" office:value="17000" table:number-columns-spanned="1" table:number-rows-spanned="2">
            <text:p>17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88">
          <table:table-cell table:style-name="ce9"/>
          <table:table-cell table:style-name="ce23" office:value-type="float" office:value="22706">
            <text:p>22706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gast corri bien servi mater sumi y otro trab estud trab t</text:p>
          </table:table-cell>
          <table:covered-table-cell table:style-name="ce55"/>
          <table:table-cell table:style-name="ce48" office:value-type="float" office:value="17000">
            <text:p>17000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0" table:style-name="ta7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0" table:number-columns-spanned="1" table:number-rows-spanned="2">
            <text:p>70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1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INFORMACIÓN Y PROMOCIÓN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ISTICA; ESTUDIOS Y TRAB. ECOTUR</text:p>
          </table:table-cell>
          <table:table-cell table:style-name="ce32" office:value-type="float" office:value="13000" table:number-columns-spanned="1" table:number-rows-spanned="2">
            <text:p>13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7">
            <text:p>22707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ESTUDIOS Y TRABAJOS TÉCNICOS ENCOMIENDA</text:p>
          </table:table-cell>
          <table:covered-table-cell table:style-name="ce32"/>
          <table:table-cell table:style-name="ce34" office:value-type="float" office:value="13000">
            <text:p>13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gast corri bien serv mater sumin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ab real empre profe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364345.73" table:number-columns-spanned="1" table:number-rows-spanned="2">
            <text:p>1364345,7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2"/>
          <table:table-cell table:style-name="ce32" office:value-type="float" office:value="1364345.73">
            <text:p>1364345,7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2" office:value-type="float" office:value="1394345.73">
            <text:p>1394345,7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2" table:number-columns-spanned="1" table:number-rows-spanned="2">
            <text:p>22</text:p>
          </table:table-cell>
          <table:table-cell table:style-name="ce14" table:number-columns-spanned="1" table:number-rows-spanned="2"/>
          <table:table-cell table:style-name="ce27" office:value-type="string">
            <text:p>Material, suministros y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6" office:value-type="float" office:value="1442345.73" table:number-columns-spanned="2" table:number-rows-spanned="2">
            <text:p>1442345,73</text:p>
          </table:table-cell>
          <table:covered-table-cell table:style-name="ce36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INFORMACIÓN Y PROMOCIÓN</text:p>
          </table:table-cell>
          <table:covered-table-cell table:number-columns-repeated="3" table:style-name="ce14"/>
          <table:covered-table-cell table:number-columns-repeated="2" table:style-name="ce36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ISTICA; DIETAS ORGANOS GOBIERNO</text:p>
          </table:table-cell>
          <table:table-cell table:style-name="ce34" office:value-type="float" office:value="4250" table:number-columns-spanned="1" table:number-rows-spanned="2">
            <text:p>425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3000">
            <text:p>2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indemn razon servi diet miem org</text:p>
          </table:table-cell>
          <table:covered-table-cell table:style-name="ce34"/>
          <table:table-cell table:style-name="ce54" office:value-type="float" office:value="4250">
            <text:p>425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30" table:number-columns-spanned="2" table:number-rows-spanned="1">
            <text:p>23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Dietas</text:p>
          </table:table-cell>
          <table:table-cell table:style-name="ce14" table:number-columns-repeated="2"/>
          <table:table-cell table:style-name="ce54" office:value-type="float" office:value="4250">
            <text:p>425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FORMACIÓN Y PROMOCIÓ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URISTICA; LOCOMOCIÓN</text:p>
          </table:table-cell>
          <table:table-cell table:style-name="ce34" office:value-type="float" office:value="3000" table:number-columns-spanned="1" table:number-rows-spanned="2">
            <text:p>3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3100">
            <text:p>23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indemn razon servi locomo miem o</text:p>
          </table:table-cell>
          <table:covered-table-cell table:style-name="ce34"/>
          <table:table-cell table:style-name="ce54" office:value-type="float" office:value="3000">
            <text:p>3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INFORMACIÓN Y PROMO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URISTICA; ALOJAMIENTO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3101">
            <text:p>23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indemn servi alojamien miem org g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31" table:number-columns-spanned="2" table:number-rows-spanned="1">
            <text:p>23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ocomoción</text:p>
          </table:table-cell>
          <table:table-cell table:style-name="ce14" table:number-columns-repeated="2"/>
          <table:table-cell table:style-name="ce54" office:value-type="float" office:value="8000">
            <text:p>8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3">
            <text:p>23</text:p>
          </table:table-cell>
          <table:table-cell table:style-name="ce14"/>
          <table:table-cell table:style-name="ce26" office:value-type="string">
            <text:p>Indemnizaciones por razón del servicio</text:p>
          </table:table-cell>
          <table:table-cell table:style-name="ce14" table:number-columns-repeated="3"/>
          <table:table-cell table:style-name="ce32" office:value-type="float" office:value="12250" table:number-columns-spanned="2" table:number-rows-spanned="1">
            <text:p>1225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1571595.73" table:number-columns-spanned="2" table:number-rows-spanned="1">
            <text:p>1571595,73</text:p>
          </table:table-cell>
          <table:covered-table-cell table:style-name="ce49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F. PROM. TURÍSTICA; Subv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er. A ent. agrup. munic.</text:p>
          </table:table-cell>
          <table:table-cell table:style-name="ce55" office:value-type="float" office:value="12000" table:number-columns-spanned="1" table:number-rows-spanned="2">
            <text:p>12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7">
          <table:table-cell table:style-name="ce9"/>
          <table:table-cell table:style-name="ce23" office:value-type="float" office:value="46600">
            <text:p>46600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transfe corrient entid locales agrupen municipios</text:p>
          </table:table-cell>
          <table:covered-table-cell table:style-name="ce55"/>
          <table:table-cell table:style-name="ce48" office:value-type="float" office:value="12000">
            <text:p>12000</text:p>
          </table:table-cell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1" table:style-name="ta7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1" table:number-columns-spanned="1" table:number-rows-spanned="2">
            <text:p>71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1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14">
          <table:table-cell table:style-name="ce7"/>
          <table:table-cell table:style-name="ce12"/>
          <table:table-cell table:style-name="ce50" office:value-type="float" office:value="466" table:number-columns-spanned="2" table:number-rows-spanned="1">
            <text:p>466</text:p>
          </table:table-cell>
          <table:covered-table-cell table:style-name="ce50"/>
          <table:table-cell table:style-name="ce12" table:number-columns-repeated="2"/>
          <table:table-cell table:style-name="ce25" office:value-type="string">
            <text:p>A otras Entidades que agrupen municipios</text:p>
          </table:table-cell>
          <table:table-cell table:style-name="ce12" table:number-columns-repeated="2"/>
          <table:table-cell table:style-name="ce30" office:value-type="float" office:value="12000">
            <text:p>12000</text:p>
          </table:table-cell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6">
            <text:p>46</text:p>
          </table:table-cell>
          <table:table-cell table:style-name="ce14"/>
          <table:table-cell table:style-name="ce26" office:value-type="string">
            <text:p>A Entidades Locales</text:p>
          </table:table-cell>
          <table:table-cell table:style-name="ce14" table:number-columns-repeated="3"/>
          <table:table-cell table:style-name="ce32" office:value-type="float" office:value="12000" table:number-columns-spanned="2" table:number-rows-spanned="1">
            <text:p>12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12000" table:number-columns-spanned="2" table:number-rows-spanned="1">
            <text:p>12000</text:p>
          </table:table-cell>
          <table:covered-table-cell table:style-name="ce43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Turismo - Otras invers nueva infraest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89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ienes uso general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0900">
            <text:p>60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nuev infra biene destina al uso gral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09" table:number-columns-spanned="2" table:number-rows-spanned="1">
            <text:p>60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as inversiones nuevas en infraestructuras y bienes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60" table:number-columns-spanned="1" table:number-rows-spanned="2">
            <text:p>60</text:p>
          </table:table-cell>
          <table:table-cell table:style-name="ce14" table:number-columns-spanned="1" table:number-rows-spanned="2"/>
          <table:table-cell table:style-name="ce27" office:value-type="string">
            <text:p>Inversión nueva en infraestructuras y bienes destinad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5000" table:number-columns-spanned="2" table:number-rows-spanned="2">
            <text:p>5000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TURISMO; Otras Inver Reposic</text:p>
          </table:table-cell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estinados uso gral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1900">
            <text:p>61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infra bien destina al uso gral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19" table:number-columns-spanned="2" table:number-rows-spanned="1">
            <text:p>61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as inversiones de reposición en infraestructuras y b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61" table:number-columns-spanned="1" table:number-rows-spanned="2">
            <text:p>61</text:p>
          </table:table-cell>
          <table:table-cell table:style-name="ce14" table:number-columns-spanned="1" table:number-rows-spanned="2"/>
          <table:table-cell table:style-name="ce27" office:value-type="string">
            <text:p>Inversiones de reposición en infraestructuras y bie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5000" table:number-columns-spanned="2" table:number-rows-spanned="2">
            <text:p>5000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INFO Y PROMO TURIS; inver reales</text:p>
          </table:table-cell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nuev funcio opera ser</text:p>
          </table:table-cell>
          <table:table-cell table:style-name="ce34" office:value-type="float" office:value="10687.5" table:number-columns-spanned="1" table:number-rows-spanned="2">
            <text:p>10687,5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600">
            <text:p>626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s inver nuev funcio opera serv equi proce in</text:p>
          </table:table-cell>
          <table:covered-table-cell table:style-name="ce34"/>
          <table:table-cell table:style-name="ce34" office:value-type="float" office:value="10687.5">
            <text:p>10687,5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26" table:number-columns-spanned="2" table:number-rows-spanned="1">
            <text:p>6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quipos para procesos de información</text:p>
          </table:table-cell>
          <table:table-cell table:style-name="ce14" table:number-columns-repeated="2"/>
          <table:table-cell table:style-name="ce34" office:value-type="float" office:value="10687.5">
            <text:p>10687,5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62" table:number-columns-spanned="1" table:number-rows-spanned="2">
            <text:p>62</text:p>
          </table:table-cell>
          <table:table-cell table:style-name="ce14" table:number-columns-spanned="1" table:number-rows-spanned="2"/>
          <table:table-cell table:style-name="ce27" office:value-type="string">
            <text:p>Inversión nueva asociada al funcionamiento operativo d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10687.5" table:number-columns-spanned="2" table:number-rows-spanned="2">
            <text:p>10687,5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inver real inver repo aso funci oper servi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dif y otr constr</text:p>
          </table:table-cell>
          <table:table-cell table:style-name="ce34" office:value-type="float" office:value="2625" table:number-columns-spanned="1" table:number-rows-spanned="2">
            <text:p>2625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3200">
            <text:p>63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repo aso funci oper servi edif y otr cons</text:p>
          </table:table-cell>
          <table:covered-table-cell table:style-name="ce34"/>
          <table:table-cell table:style-name="ce54" office:value-type="float" office:value="2625">
            <text:p>2625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71">
          <table:table-cell table:style-name="ce8"/>
          <table:table-cell table:style-name="ce14"/>
          <table:table-cell table:style-name="ce18" office:value-type="float" office:value="632" table:number-columns-spanned="2" table:number-rows-spanned="1">
            <text:p>63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2"/>
          <table:table-cell table:style-name="ce54" office:value-type="float" office:value="2625">
            <text:p>2625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3">
            <text:p>63</text:p>
          </table:table-cell>
          <table:table-cell table:style-name="ce14"/>
          <table:table-cell table:style-name="ce27" office:value-type="string">
            <text:p>Inversión de reposición asociada al funcionamiento op</text:p>
          </table:table-cell>
          <table:table-cell table:style-name="ce14" table:number-columns-repeated="3"/>
          <table:table-cell table:style-name="ce34" office:value-type="float" office:value="2625" table:number-columns-spanned="2" table:number-rows-spanned="1">
            <text:p>2625</text:p>
          </table:table-cell>
          <table:covered-table-cell table:style-name="ce3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inver real gast inver caract inmater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0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aplicacion informaticas</text:p>
          </table:table-cell>
          <table:table-cell table:style-name="ce55" office:value-type="float" office:value="10687.5">
            <text:p>10687,5</text:p>
          </table:table-cell>
          <table:table-cell table:style-name="ce15" table:number-columns-repeated="2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2" table:style-name="ta7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2" table:number-columns-spanned="1" table:number-rows-spanned="2">
            <text:p>72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2 <text:s text:c="11"/>INFO Y PROMO TURÍS.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39">
          <table:table-cell table:style-name="ce7"/>
          <table:table-cell table:style-name="ce67" office:value-type="float" office:value="64100">
            <text:p>641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inver real gast inver caract inmater aplicacion informat</text:p>
          </table:table-cell>
          <table:table-cell table:style-name="ce12"/>
          <table:table-cell table:style-name="ce30" office:value-type="float" office:value="10687.5">
            <text:p>10687,5</text:p>
          </table:table-cell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41" table:number-columns-spanned="2" table:number-rows-spanned="1">
            <text:p>64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en aplicaciones informáticas</text:p>
          </table:table-cell>
          <table:table-cell table:style-name="ce14" table:number-columns-repeated="2"/>
          <table:table-cell table:style-name="ce61" office:value-type="float" office:value="10687.5">
            <text:p>10687,5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4">
            <text:p>64</text:p>
          </table:table-cell>
          <table:table-cell table:style-name="ce14"/>
          <table:table-cell table:style-name="ce26" office:value-type="string">
            <text:p>Gastos en inversiones de carácter inmaterial</text:p>
          </table:table-cell>
          <table:table-cell table:style-name="ce14" table:number-columns-repeated="2"/>
          <table:table-cell table:style-name="ce42"/>
          <table:table-cell table:style-name="ce64" office:value-type="float" office:value="10687.5">
            <text:p>10687,5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34000" table:number-columns-spanned="3" table:number-rows-spanned="1">
            <text:p>3400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45" office:value-type="float" office:value="1649540.1" table:number-columns-spanned="3" table:number-rows-spanned="1">
            <text:p>1649540,1</text:p>
          </table:table-cell>
          <table:covered-table-cell table:style-name="ce80"/>
          <table:covered-table-cell table:style-name="ce45"/>
          <table:table-cell table:number-columns-repeated="1010"/>
        </table:table-row>
        <table:table-row table:style-name="ro4" table:number-rows-repeated="104856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3" table:style-name="ta7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3" table:number-columns-spanned="1" table:number-rows-spanned="2">
            <text:p>7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33 <text:s text:c="11"/>DESARRO EMPRESARI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DESARROLLO EMPRESARIAL;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GASTOS 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70" office:value-type="float" office:value="5000">
            <text:p>5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71" office:value-type="float" office:value="5000" table:number-columns-spanned="3" table:number-rows-spanned="1">
            <text:p>5000</text:p>
          </table:table-cell>
          <table:covered-table-cell table:style-name="ce48"/>
          <table:covered-table-cell table:style-name="ce71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81" office:value-type="float" office:value="5000" table:number-columns-spanned="3" table:number-rows-spanned="1">
            <text:p>5000</text:p>
          </table:table-cell>
          <table:covered-table-cell table:style-name="ce82"/>
          <table:covered-table-cell table:style-name="ce81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4" table:style-name="ta7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4" table:number-columns-spanned="1" table:number-rows-spanned="2">
            <text:p>7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40 <text:s text:c="11"/>ADMINI GRAL TRANSP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RAL TRANSPORTE; OTROS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70" office:value-type="float" office:value="5000">
            <text:p>5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61" office:value-type="float" office:value="5000" table:number-columns-spanned="3" table:number-rows-spanned="1">
            <text:p>5000</text:p>
          </table:table-cell>
          <table:covered-table-cell table:style-name="ce34"/>
          <table:covered-table-cell table:style-name="ce61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. TRANSPORTE; Subv y transf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ap fam inst sin ánimo luc</text:p>
          </table:table-cell>
          <table:table-cell table:style-name="ce32" office:value-type="float" office:value="12000" table:number-columns-spanned="1" table:number-rows-spanned="2">
            <text:p>12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78000">
            <text:p>7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apital fami institu sin fines de lucro</text:p>
          </table:table-cell>
          <table:covered-table-cell table:style-name="ce32"/>
          <table:table-cell table:style-name="ce34" office:value-type="float" office:value="12000">
            <text:p>12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780" table:number-columns-spanned="2" table:number-rows-spanned="1">
            <text:p>7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61" office:value-type="float" office:value="12000">
            <text:p>12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78">
            <text:p>7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42"/>
          <table:table-cell table:style-name="ce64" office:value-type="float" office:value="12000">
            <text:p>12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7">
            <text:p>7</text:p>
          </table:table-cell>
          <table:table-cell table:style-name="ce27" office:value-type="string">
            <text:p>TRANSFERENCIAS DE CAPITAL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12000" table:number-columns-spanned="3" table:number-rows-spanned="1">
            <text:p>1200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17000" table:number-columns-spanned="3" table:number-rows-spanned="1">
            <text:p>17000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5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5" table:style-name="ta7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5" table:number-columns-spanned="1" table:number-rows-spanned="2">
            <text:p>75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491 <text:s text:c="11"/>SOCIE INFORM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SOCIEDAD INFORMACIÓN; CÁNONES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GAE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0900">
            <text:p>20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arrenda y cánones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09" table:number-columns-spanned="2" table:number-rows-spanned="1">
            <text:p>20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ánones</text:p>
          </table:table-cell>
          <table:table-cell table:style-name="ce14" table:number-columns-repeated="2"/>
          <table:table-cell table:style-name="ce61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0" table:number-columns-spanned="1" table:number-rows-spanned="2">
            <text:p>20</text:p>
          </table:table-cell>
          <table:table-cell table:style-name="ce14" table:number-columns-spanned="1" table:number-rows-spanned="2"/>
          <table:table-cell table:style-name="ce27" office:value-type="string">
            <text:p>Arrendamientos y cán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70" office:value-type="float" office:value="10000" table:number-columns-spanned="2" table:number-rows-spanned="2">
            <text:p>10000</text:p>
          </table:table-cell>
          <table:covered-table-cell table:style-name="ce70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SOCIEDAD INFORMACIÓN;</text:p>
          </table:table-cell>
          <table:covered-table-cell table:number-columns-repeated="2" table:style-name="ce14"/>
          <table:covered-table-cell table:style-name="ce42"/>
          <table:covered-table-cell table:number-columns-repeated="2" table:style-name="ce70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PARACIONES, MANT Y CONS EDIFICIOS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200">
            <text:p>21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 mante conser edif otas const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2" table:number-columns-spanned="2" table:number-rows-spanned="1">
            <text:p>21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dificios y otras construcciones</text:p>
          </table:table-cell>
          <table:table-cell table:style-name="ce14" table:number-columns-repeated="2"/>
          <table:table-cell table:style-name="ce61" office:value-type="float" office:value="10000">
            <text:p>10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1" table:number-rows-spanned="2"/>
          <table:table-cell table:style-name="ce70" office:value-type="float" office:value="10000" table:number-columns-spanned="2" table:number-rows-spanned="2">
            <text:p>10000</text:p>
          </table:table-cell>
          <table:covered-table-cell table:style-name="ce70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Sociedad Información - trabjs realiz x</text:p>
          </table:table-cell>
          <table:covered-table-cell table:number-columns-repeated="2" table:style-name="ce14"/>
          <table:covered-table-cell table:style-name="ce42"/>
          <table:covered-table-cell table:number-columns-repeated="2" table:style-name="ce70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mpre y profesionls</text:p>
          </table:table-cell>
          <table:table-cell table:style-name="ce34" office:value-type="float" office:value="389028.67" table:number-columns-spanned="1" table:number-rows-spanned="2">
            <text:p>389028,67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389028.67">
            <text:p>389028,67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389028.67">
            <text:p>389028,67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389028.67" table:number-columns-spanned="2" table:number-rows-spanned="1">
            <text:p>389028,67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409028.67" table:number-columns-spanned="2" table:number-rows-spanned="1">
            <text:p>409028,67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66" office:value-type="float" office:value="409028.67" table:number-columns-spanned="2" table:number-rows-spanned="1">
            <text:p>409028,67</text:p>
          </table:table-cell>
          <table:covered-table-cell table:style-name="ce66"/>
          <table:table-cell table:number-columns-repeated="1010"/>
        </table:table-row>
        <table:table-row table:style-name="ro4" table:number-rows-repeated="104854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6" table:style-name="ta7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6" table:number-columns-spanned="1" table:number-rows-spanned="2">
            <text:p>76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12 <text:s text:c="11"/>ÓRGAN GOBI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ÓRGANOS GOBIERNO;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ICAS</text:p>
          </table:table-cell>
          <table:table-cell table:style-name="ce34" office:value-type="float" office:value="494388.86" table:number-columns-spanned="1" table:number-rows-spanned="2">
            <text:p>494388,8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0000">
            <text:p>10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icas</text:p>
          </table:table-cell>
          <table:covered-table-cell table:style-name="ce34"/>
          <table:table-cell table:style-name="ce34" office:value-type="float" office:value="494388.86">
            <text:p>494388,8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00" table:number-columns-spanned="2" table:number-rows-spanned="1">
            <text:p>10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básicas y otras remuneraciones de los m</text:p>
          </table:table-cell>
          <table:table-cell table:style-name="ce14" table:number-columns-repeated="2"/>
          <table:table-cell table:style-name="ce34" office:value-type="float" office:value="494388.86">
            <text:p>494388,8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0" table:number-columns-spanned="1" table:number-rows-spanned="2">
            <text:p>10</text:p>
          </table:table-cell>
          <table:table-cell table:style-name="ce14" table:number-columns-spanned="1" table:number-rows-spanned="2"/>
          <table:table-cell table:style-name="ce27" office:value-type="string">
            <text:p>Órganos de gobierno y personal directiv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494388.86" table:number-columns-spanned="2" table:number-rows-spanned="2">
            <text:p>494388,86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ÓRGANOS GOBIERNO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ICAS</text:p>
          </table:table-cell>
          <table:table-cell table:style-name="ce32" office:value-type="float" office:value="149000.08" table:number-columns-spanned="1" table:number-rows-spanned="2">
            <text:p>149000,0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1000">
            <text:p>11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icas</text:p>
          </table:table-cell>
          <table:covered-table-cell table:style-name="ce32"/>
          <table:table-cell table:style-name="ce34" office:value-type="float" office:value="149000.08">
            <text:p>149000,0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10" table:number-columns-spanned="2" table:number-rows-spanned="1">
            <text:p>11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básicas y otras remuneraciones del per</text:p>
          </table:table-cell>
          <table:table-cell table:style-name="ce14" table:number-columns-repeated="2"/>
          <table:table-cell table:style-name="ce34" office:value-type="float" office:value="149000.08">
            <text:p>149000,08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1" table:number-columns-spanned="1" table:number-rows-spanned="2">
            <text:p>11</text:p>
          </table:table-cell>
          <table:table-cell table:style-name="ce14" table:number-columns-spanned="1" table:number-rows-spanned="2"/>
          <table:table-cell table:style-name="ce27" office:value-type="string">
            <text:p>Personal eventu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149000.08" table:number-columns-spanned="2" table:number-rows-spanned="2">
            <text:p>149000,08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ÓRGANOS GOBIERNO; SEGURIDAD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OCIAL</text:p>
          </table:table-cell>
          <table:table-cell table:style-name="ce34" office:value-type="float" office:value="205855.22" table:number-columns-spanned="1" table:number-rows-spanned="2">
            <text:p>205855,2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205855.22">
            <text:p>205855,2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205855.22">
            <text:p>205855,2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205855.22" table:number-columns-spanned="2" table:number-rows-spanned="1">
            <text:p>205855,22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849244.16" table:number-columns-spanned="2" table:number-rows-spanned="1">
            <text:p>849244,16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ÓRGANOS GOBIERNO; SERVICI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LECOMUNICACIONES</text:p>
          </table:table-cell>
          <table:table-cell table:style-name="ce32" office:value-type="float" office:value="15000" table:number-columns-spanned="1" table:number-rows-spanned="2">
            <text:p>1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200">
            <text:p>22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otro comuni servi telec</text:p>
          </table:table-cell>
          <table:covered-table-cell table:style-name="ce32"/>
          <table:table-cell table:style-name="ce34" office:value-type="float" office:value="15000">
            <text:p>1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2" table:number-columns-spanned="2" table:number-rows-spanned="1">
            <text:p>222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Comunicaciones</text:p>
          </table:table-cell>
          <table:table-cell table:style-name="ce14" table:number-columns-repeated="2"/>
          <table:table-cell table:style-name="ce34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ÓRGANOS GOBIERNO; ATENCION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TOCOLARIAS Y REPRESENTATIVAS</text:p>
          </table:table-cell>
          <table:table-cell table:style-name="ce34" office:value-type="float" office:value="3000" table:number-columns-spanned="1" table:number-rows-spanned="2">
            <text:p>3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601">
            <text:p>226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r proto r</text:p>
          </table:table-cell>
          <table:covered-table-cell table:style-name="ce34"/>
          <table:table-cell table:style-name="ce54" office:value-type="float" office:value="3000">
            <text:p>3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ÓRGANOS GOBIERNO; PUBLICIDAD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0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Y PROPAGANDA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7" table:style-name="ta7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77" table:number-columns-spanned="1" table:number-rows-spanned="2">
            <text:p>77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12 <text:s text:c="11"/>ÓRGAN GOBI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70">
          <table:table-cell table:style-name="ce7"/>
          <table:table-cell table:style-name="ce67" office:value-type="float" office:value="22602">
            <text:p>22602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59" office:value-type="string">
            <text:p>gast corri bien servi mate sumi otros gast dive publi pr</text:p>
          </table:table-cell>
          <table:table-cell table:style-name="ce78" office:value-type="float" office:value="20000">
            <text:p>20000</text:p>
          </table:table-cell>
          <table:table-cell table:style-name="ce30" office:value-type="float" office:value="20000">
            <text:p>20000</text:p>
          </table:table-cell>
          <table:table-cell table:style-name="ce1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ÓRGANOS GOBIERNO; JURÍDICOS,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NTENCIOS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20000" table:number-columns-spanned="1" table:number-rows-spanned="2">
            <text:p>2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604">
            <text:p>226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 jurídi c</text:p>
          </table:table-cell>
          <table:covered-table-cell table:style-name="ce32"/>
          <table:table-cell table:style-name="ce34" office:value-type="float" office:value="20000">
            <text:p>2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ÓRGANOS GOBIERNO; GAST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IDA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000" table:number-columns-spanned="1" table:number-rows-spanned="2">
            <text:p>1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615">
            <text:p>22615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OS VARIOS</text:p>
          </table:table-cell>
          <table:covered-table-cell table:style-name="ce34"/>
          <table:table-cell table:style-name="ce54" office:value-type="float" office:value="1000">
            <text:p>1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ÓRGANOS GOBIERNO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GASTOS DIVERS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5000" table:number-columns-spanned="1" table:number-rows-spanned="2">
            <text:p>15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15000">
            <text:p>1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59000">
            <text:p>59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2" table:number-columns-spanned="1" table:number-rows-spanned="2">
            <text:p>22</text:p>
          </table:table-cell>
          <table:table-cell table:style-name="ce14" table:number-columns-spanned="1" table:number-rows-spanned="2"/>
          <table:table-cell table:style-name="ce27" office:value-type="string">
            <text:p>Material, suministros y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74000" table:number-columns-spanned="3" table:number-rows-spanned="2">
            <text:p>74000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ÓRGANOS GOBIERNO; DIETAS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IEMBROS ÓRGANOS GOBIERNO</text:p>
          </table:table-cell>
          <table:table-cell table:style-name="ce34" office:value-type="float" office:value="3000" table:number-columns-spanned="1" table:number-rows-spanned="2">
            <text:p>3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3000">
            <text:p>2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indemn razon servi diet miem org</text:p>
          </table:table-cell>
          <table:covered-table-cell table:style-name="ce34"/>
          <table:table-cell table:style-name="ce54" office:value-type="float" office:value="3000">
            <text:p>3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30" table:number-columns-spanned="2" table:number-rows-spanned="1">
            <text:p>23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Dietas</text:p>
          </table:table-cell>
          <table:table-cell table:style-name="ce14" table:number-columns-repeated="2"/>
          <table:table-cell table:style-name="ce54" office:value-type="float" office:value="3000">
            <text:p>3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ÓRGANOS GOBIERNO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LOCOMOCIÓN MIEMBROS ÓRGANOS GOBIERNO</text:p>
          </table:table-cell>
          <table:table-cell table:style-name="ce34" office:value-type="float" office:value="4000" table:number-columns-spanned="1" table:number-rows-spanned="2">
            <text:p>4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3100">
            <text:p>23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indemn razon servi locomo miem o</text:p>
          </table:table-cell>
          <table:covered-table-cell table:style-name="ce34"/>
          <table:table-cell table:style-name="ce54" office:value-type="float" office:value="4000">
            <text:p>4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5">
          <table:table-cell table:style-name="ce8"/>
          <table:table-cell table:style-name="ce14"/>
          <table:table-cell table:style-name="ce18" office:value-type="float" office:value="231" table:number-columns-spanned="2" table:number-rows-spanned="1">
            <text:p>23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Locomoción</text:p>
          </table:table-cell>
          <table:table-cell table:style-name="ce14" table:number-columns-repeated="2"/>
          <table:table-cell table:style-name="ce54" office:value-type="float" office:value="4000">
            <text:p>4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73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ÓRGANOS GOBIERNO; OTRA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1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INDEMNIZACIONES</text:p>
          </table:table-cell>
          <table:table-cell table:style-name="ce55" office:value-type="float" office:value="32233.68">
            <text:p>32233,68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8" table:style-name="ta7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78" table:number-columns-spanned="1" table:number-rows-spanned="2">
            <text:p>7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12 <text:s text:c="11"/>ÓRGAN GOBIER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2">
          <table:table-cell table:style-name="ce7"/>
          <table:table-cell table:style-name="ce67" office:value-type="float" office:value="23300">
            <text:p>23300</text:p>
          </table:table-cell>
          <table:table-cell table:style-name="ce50" office:value-type="float" office:value="233" table:number-columns-spanned="2" table:number-rows-spanned="2">
            <text:p>233</text:p>
          </table:table-cell>
          <table:covered-table-cell table:style-name="ce50"/>
          <table:table-cell table:style-name="ce12" table:number-columns-repeated="2"/>
          <table:table-cell table:style-name="ce25" office:value-type="string">
            <text:p>OTRAS INDEMNIZACIONES</text:p>
          </table:table-cell>
          <table:table-cell table:style-name="ce12"/>
          <table:table-cell table:style-name="ce30" office:value-type="float" office:value="32233.68" table:number-columns-spanned="1" table:number-rows-spanned="2">
            <text:p>32233,68</text:p>
          </table:table-cell>
          <table:table-cell table:style-name="ce84" office:value-type="float" office:value="32233.68" table:number-columns-spanned="1" table:number-rows-spanned="2">
            <text:p>32233,68</text:p>
          </table:table-cell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52">
          <table:table-cell table:style-name="ce8"/>
          <table:table-cell table:style-name="ce14"/>
          <table:covered-table-cell table:number-columns-repeated="2" table:style-name="ce50"/>
          <table:table-cell table:style-name="ce13" office:value-type="float" office:value="23">
            <text:p>23</text:p>
          </table:table-cell>
          <table:table-cell table:style-name="ce14"/>
          <table:table-cell table:style-name="ce26" office:value-type="string">
            <text:p>Indemnizaciones por razón del servicio</text:p>
          </table:table-cell>
          <table:table-cell table:style-name="ce14"/>
          <table:covered-table-cell table:style-name="ce30"/>
          <table:covered-table-cell table:style-name="ce84"/>
          <table:table-cell table:style-name="ce64" office:value-type="float" office:value="39233.68">
            <text:p>39233,68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3" office:value-type="float" office:value="113233.68" table:number-columns-spanned="3" table:number-rows-spanned="1">
            <text:p>113233,68</text:p>
          </table:table-cell>
          <table:covered-table-cell table:style-name="ce32"/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ÓRGANOS GOBIERNO; OTRAS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UBVENCIONES</text:p>
          </table:table-cell>
          <table:table-cell table:style-name="ce32" office:value-type="float" office:value="10920" table:number-columns-spanned="1" table:number-rows-spanned="2">
            <text:p>1092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8000">
            <text:p>48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familias e institu sin fines de lucro</text:p>
          </table:table-cell>
          <table:covered-table-cell table:style-name="ce32"/>
          <table:table-cell table:style-name="ce34" office:value-type="float" office:value="10920">
            <text:p>1092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80" table:number-columns-spanned="2" table:number-rows-spanned="1">
            <text:p>48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61" office:value-type="float" office:value="10920">
            <text:p>1092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8">
            <text:p>48</text:p>
          </table:table-cell>
          <table:table-cell table:style-name="ce14"/>
          <table:table-cell table:style-name="ce26" office:value-type="string">
            <text:p>A Familias e Instituciones sin fines de lucro</text:p>
          </table:table-cell>
          <table:table-cell table:style-name="ce14" table:number-columns-repeated="2"/>
          <table:table-cell table:style-name="ce42"/>
          <table:table-cell table:style-name="ce64" office:value-type="float" office:value="10920">
            <text:p>1092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10920" table:number-columns-spanned="3" table:number-rows-spanned="1">
            <text:p>1092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973397.84" table:number-columns-spanned="3" table:number-rows-spanned="1">
            <text:p>973397,84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56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79" table:style-name="ta7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79" table:number-columns-spanned="1" table:number-rows-spanned="2">
            <text:p>79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ENERAL; RETRIBUCIONES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ICAS A1 FUNCIONARIOS</text:p>
          </table:table-cell>
          <table:table-cell table:style-name="ce34" office:value-type="float" office:value="206592.96" table:number-columns-spanned="1" table:number-rows-spanned="2">
            <text:p>206592,9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0">
            <text:p>12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1</text:p>
          </table:table-cell>
          <table:covered-table-cell table:style-name="ce34"/>
          <table:table-cell table:style-name="ce34" office:value-type="float" office:value="206592.96">
            <text:p>206592,9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A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7366.24" table:number-columns-spanned="1" table:number-rows-spanned="2">
            <text:p>37366,2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1">
            <text:p>1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2</text:p>
          </table:table-cell>
          <table:covered-table-cell table:style-name="ce34"/>
          <table:table-cell table:style-name="ce34" office:value-type="float" office:value="37366.24">
            <text:p>37366,2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GRUPO B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3498.92" table:number-columns-spanned="1" table:number-rows-spanned="2">
            <text:p>13498,9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2">
            <text:p>12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B</text:p>
          </table:table-cell>
          <table:covered-table-cell table:style-name="ce34"/>
          <table:table-cell table:style-name="ce34" office:value-type="float" office:value="13498.92">
            <text:p>13498,9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C1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70065.53" table:number-columns-spanned="1" table:number-rows-spanned="2">
            <text:p>70065,53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3">
            <text:p>120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1</text:p>
          </table:table-cell>
          <table:covered-table-cell table:style-name="ce34"/>
          <table:table-cell table:style-name="ce34" office:value-type="float" office:value="70065.53">
            <text:p>70065,53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C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78624.48" table:number-columns-spanned="1" table:number-rows-spanned="2">
            <text:p>78624,4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34"/>
          <table:table-cell table:style-name="ce34" office:value-type="float" office:value="78624.48">
            <text:p>78624,4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RETRIBUCI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BÁSICAS GRUPO A.P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8014.08" table:number-columns-spanned="1" table:number-rows-spanned="2">
            <text:p>18014,0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5">
            <text:p>12005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E</text:p>
          </table:table-cell>
          <table:covered-table-cell table:style-name="ce34"/>
          <table:table-cell table:style-name="ce34" office:value-type="float" office:value="18014.08">
            <text:p>18014,0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TRIENI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8556.09" table:number-columns-spanned="1" table:number-rows-spanned="2">
            <text:p>58556,0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34"/>
          <table:table-cell table:style-name="ce34" office:value-type="float" office:value="58556.09">
            <text:p>58556,0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OTRAS RETRIB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BÁSICAS FUNCIONARIOS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3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0" table:style-name="ta8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80" table:number-columns-spanned="1" table:number-rows-spanned="2">
            <text:p>8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43">
          <table:table-cell table:style-name="ce7"/>
          <table:table-cell table:style-name="ce67" office:value-type="float" office:value="12009">
            <text:p>12009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Otras retribuciones básicas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20" table:number-columns-spanned="2" table:number-rows-spanned="1">
            <text:p>1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34" office:value-type="float" office:value="482718.3">
            <text:p>482718,3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COMPLEMENTO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ESTINO FUNCIONARIOS</text:p>
          </table:table-cell>
          <table:table-cell table:style-name="ce34" office:value-type="float" office:value="307621.66" table:number-columns-spanned="1" table:number-rows-spanned="2">
            <text:p>307621,6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0">
            <text:p>12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de destino</text:p>
          </table:table-cell>
          <table:covered-table-cell table:style-name="ce34"/>
          <table:table-cell table:style-name="ce34" office:value-type="float" office:value="307621.66">
            <text:p>307621,6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COMPLEM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SPECÍFICO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419811.67" table:number-columns-spanned="1" table:number-rows-spanned="2">
            <text:p>419811,67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34"/>
          <table:table-cell table:style-name="ce34" office:value-type="float" office:value="419811.67">
            <text:p>419811,67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OTR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MPLEMENTOS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8705.82" table:number-columns-spanned="1" table:number-rows-spanned="2">
            <text:p>58705,82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34" office:value-type="float" office:value="58705.82">
            <text:p>58705,8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34" office:value-type="float" office:value="786139.15">
            <text:p>786139,15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2" table:number-columns-spanned="1" table:number-rows-spanned="2">
            <text:p>12</text:p>
          </table:table-cell>
          <table:table-cell table:style-name="ce14" table:number-columns-spanned="1" table:number-rows-spanned="2"/>
          <table:table-cell table:style-name="ce27" office:value-type="string">
            <text:p>Personal Funcionari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9" office:value-type="float" office:value="1268857.45" table:number-columns-spanned="3" table:number-rows-spanned="2">
            <text:p>1268857,45</text:p>
          </table:table-cell>
          <table:covered-table-cell table:number-columns-repeated="2" table:style-name="ce49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ENERAL; RETRIBUCIONES</text:p>
          </table:table-cell>
          <table:covered-table-cell table:number-columns-repeated="3" table:style-name="ce14"/>
          <table:covered-table-cell table:number-columns-repeated="3" table:style-name="ce49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BÁSCIAS LABORALES</text:p>
          </table:table-cell>
          <table:table-cell table:style-name="ce34" office:value-type="float" office:value="325158.55" table:number-columns-spanned="1" table:number-rows-spanned="2">
            <text:p>325158,5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325158.55">
            <text:p>325158,5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HO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XTRAORDINARIAS LABORAL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4905" table:number-columns-spanned="1" table:number-rows-spanned="2">
            <text:p>490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4"/>
          <table:table-cell table:style-name="ce54" office:value-type="float" office:value="4905">
            <text:p>490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48" office:value-type="float" office:value="357747.56" table:number-columns-spanned="1" table:number-rows-spanned="2">
            <text:p>357747,5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3">
          <table:table-cell table:style-name="ce9"/>
          <table:table-cell table:style-name="ce23" office:value-type="float" office:value="13002">
            <text:p>13002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Otras remuneraciones</text:p>
          </table:table-cell>
          <table:covered-table-cell table:style-name="ce48"/>
          <table:table-cell table:style-name="ce48" office:value-type="float" office:value="357747.56">
            <text:p>357747,56</text:p>
          </table:table-cell>
          <table:table-cell table:style-name="ce15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1" table:style-name="ta8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81" table:number-columns-spanned="1" table:number-rows-spanned="2">
            <text:p>81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14">
          <table:table-cell table:style-name="ce7"/>
          <table:table-cell table:style-name="ce12"/>
          <table:table-cell table:style-name="ce50" office:value-type="float" office:value="130" table:number-columns-spanned="2" table:number-rows-spanned="1">
            <text:p>130</text:p>
          </table:table-cell>
          <table:covered-table-cell table:style-name="ce50"/>
          <table:table-cell table:style-name="ce12" table:number-columns-repeated="2"/>
          <table:table-cell table:style-name="ce25" office:value-type="string">
            <text:p>Laboral Fijo</text:p>
          </table:table-cell>
          <table:table-cell table:style-name="ce12" table:number-columns-repeated="2"/>
          <table:table-cell table:style-name="ce30" office:value-type="float" office:value="687811.11">
            <text:p>687811,11</text:p>
          </table:table-cell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3">
            <text:p>13</text:p>
          </table:table-cell>
          <table:table-cell table:style-name="ce14"/>
          <table:table-cell table:style-name="ce27" office:value-type="string">
            <text:p>Personal Laboral</text:p>
          </table:table-cell>
          <table:table-cell table:style-name="ce14" table:number-columns-repeated="3"/>
          <table:table-cell table:style-name="ce43" office:value-type="float" office:value="687811.11" table:number-columns-spanned="3" table:number-rows-spanned="1">
            <text:p>687811,11</text:p>
          </table:table-cell>
          <table:covered-table-cell table:number-columns-repeated="2" table:style-name="ce43"/>
          <table:table-cell table:number-columns-repeated="1011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PRODUCTIVIDAD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 table:number-columns-spanned="1" table:number-rows-spanned="2">
            <text:p>FUNCIONARIOS-LABORALE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91001.54" table:number-columns-spanned="1" table:number-rows-spanned="2">
            <text:p>291001,5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291001.54">
            <text:p>291001,5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Productividad</text:p>
          </table:table-cell>
          <table:table-cell table:style-name="ce14" table:number-columns-repeated="2"/>
          <table:table-cell table:style-name="ce34" office:value-type="float" office:value="291001.54">
            <text:p>291001,5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RALES</text:p>
          </table:table-cell>
          <table:table-cell table:style-name="ce34" office:value-type="float" office:value="9810" table:number-columns-spanned="1" table:number-rows-spanned="2">
            <text:p>981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100">
            <text:p>15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RALES.</text:p>
          </table:table-cell>
          <table:covered-table-cell table:style-name="ce34"/>
          <table:table-cell table:style-name="ce54" office:value-type="float" office:value="9810">
            <text:p>981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1" table:number-columns-spanned="2" table:number-rows-spanned="1">
            <text:p>15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ratificaciones</text:p>
          </table:table-cell>
          <table:table-cell table:style-name="ce14" table:number-columns-repeated="2"/>
          <table:table-cell table:style-name="ce54" office:value-type="float" office:value="9810">
            <text:p>981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300811.54" table:number-columns-spanned="3" table:number-rows-spanned="2">
            <text:p>300811,54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ENERAL; SEGURIDAD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OCIAL</text:p>
          </table:table-cell>
          <table:table-cell table:style-name="ce34" office:value-type="float" office:value="613813.09" table:number-columns-spanned="1" table:number-rows-spanned="2">
            <text:p>613813,09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613813.09">
            <text:p>613813,0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613813.09">
            <text:p>613813,0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PRESTACIONES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OCIALES</text:p>
          </table:table-cell>
          <table:table-cell table:style-name="ce34" office:value-type="float" office:value="46771.5" table:number-columns-spanned="1" table:number-rows-spanned="2">
            <text:p>46771,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6100">
            <text:p>16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ESTACIONES SOCIALES</text:p>
          </table:table-cell>
          <table:covered-table-cell table:style-name="ce34"/>
          <table:table-cell table:style-name="ce34" office:value-type="float" office:value="46771.5">
            <text:p>46771,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161" table:number-columns-spanned="2" table:number-rows-spanned="1">
            <text:p>161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Prestaciones sociales</text:p>
          </table:table-cell>
          <table:table-cell table:style-name="ce14" table:number-columns-repeated="2"/>
          <table:table-cell table:style-name="ce34" office:value-type="float" office:value="46771.5">
            <text:p>46771,5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FORMACIÓN Y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ERFECCIONAMIENTO DEL PERSONAL.</text:p>
          </table:table-cell>
          <table:table-cell table:style-name="ce32" office:value-type="float" office:value="14600" table:number-columns-spanned="1" table:number-rows-spanned="2">
            <text:p>146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2">
          <table:table-cell table:style-name="ce8"/>
          <table:table-cell table:style-name="ce13" office:value-type="float" office:value="16200">
            <text:p>16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Formación y perfeccionamiento del personal</text:p>
          </table:table-cell>
          <table:covered-table-cell table:style-name="ce32"/>
          <table:table-cell table:style-name="ce34" office:value-type="float" office:value="14600">
            <text:p>146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4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59" office:value-type="string">
            <text:p>APLICACIÓN: ADMÓN GENERAL; ACCIÓN SOCIAL</text:p>
          </table:table-cell>
          <table:table-cell table:style-name="ce55" office:value-type="float" office:value="11106">
            <text:p>11106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2" table:style-name="ta8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82" table:number-columns-spanned="1" table:number-rows-spanned="2">
            <text:p>82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60">
          <table:table-cell table:style-name="ce7"/>
          <table:table-cell table:style-name="ce67" office:value-type="float" office:value="16204">
            <text:p>16204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59" office:value-type="string">
            <text:p>Acción social</text:p>
          </table:table-cell>
          <table:table-cell table:style-name="ce12"/>
          <table:table-cell table:style-name="ce30" office:value-type="float" office:value="11106">
            <text:p>11106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4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SEGUROS.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3">
          <table:table-cell table:style-name="ce8"/>
          <table:table-cell table:style-name="ce13" office:value-type="float" office:value="16205">
            <text:p>16205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os</text:p>
          </table:table-cell>
          <table:table-cell table:style-name="ce32" office:value-type="float" office:value="148000">
            <text:p>148000</text:p>
          </table:table-cell>
          <table:table-cell table:style-name="ce34" office:value-type="float" office:value="148000">
            <text:p>148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2" table:number-columns-spanned="2" table:number-rows-spanned="1">
            <text:p>16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sociales del personal</text:p>
          </table:table-cell>
          <table:table-cell table:style-name="ce14" table:number-columns-repeated="2"/>
          <table:table-cell table:style-name="ce34" office:value-type="float" office:value="173706">
            <text:p>17370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834290.59" table:number-columns-spanned="2" table:number-rows-spanned="1">
            <text:p>834290,59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3091770.69" table:number-columns-spanned="2" table:number-rows-spanned="1">
            <text:p>3091770,69</text:p>
          </table:table-cell>
          <table:covered-table-cell table:style-name="ce49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ON GRAL; ARRENDAMIENT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OBILIARIO y ENSERES</text:p>
          </table:table-cell>
          <table:table-cell table:style-name="ce32" office:value-type="float" office:value="25680" table:number-columns-spanned="1" table:number-rows-spanned="2">
            <text:p>2568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0500">
            <text:p>205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arrenda cánones arrenda mobili e</text:p>
          </table:table-cell>
          <table:covered-table-cell table:style-name="ce32"/>
          <table:table-cell table:style-name="ce34" office:value-type="float" office:value="25680">
            <text:p>2568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05" table:number-columns-spanned="2" table:number-rows-spanned="1">
            <text:p>205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rrendamientos de mobiliario y enseres</text:p>
          </table:table-cell>
          <table:table-cell table:style-name="ce14" table:number-columns-repeated="2"/>
          <table:table-cell table:style-name="ce34" office:value-type="float" office:value="25680">
            <text:p>2568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0" table:number-columns-spanned="1" table:number-rows-spanned="2">
            <text:p>20</text:p>
          </table:table-cell>
          <table:table-cell table:style-name="ce14" table:number-columns-spanned="1" table:number-rows-spanned="2"/>
          <table:table-cell table:style-name="ce27" office:value-type="string">
            <text:p>Arrendamientos y cánone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25680" table:number-columns-spanned="2" table:number-rows-spanned="2">
            <text:p>25680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ENERAL; REPARACIONES,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ANT Y CONS EDIFICIOS Y OTRAS</text:p>
          </table:table-cell>
          <table:table-cell table:style-name="ce32" office:value-type="float" office:value="25000" table:number-columns-spanned="1" table:number-rows-spanned="2">
            <text:p>2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200">
            <text:p>21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 mante conser edif otas const</text:p>
          </table:table-cell>
          <table:covered-table-cell table:style-name="ce32"/>
          <table:table-cell table:style-name="ce34" office:value-type="float" office:value="25000">
            <text:p>2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2" table:number-columns-spanned="2" table:number-rows-spanned="1">
            <text:p>212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dificios y otras construcciones</text:p>
          </table:table-cell>
          <table:table-cell table:style-name="ce14" table:number-columns-repeated="2"/>
          <table:table-cell table:style-name="ce34" office:value-type="float" office:value="25000">
            <text:p>2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REPARACIONE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AQUINARIA, INSTAL Y UTILLAJE</text:p>
          </table:table-cell>
          <table:table-cell table:style-name="ce34" office:value-type="float" office:value="110826.78" table:number-columns-spanned="1" table:number-rows-spanned="2">
            <text:p>110826,78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300">
            <text:p>21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maqui inst t</text:p>
          </table:table-cell>
          <table:covered-table-cell table:style-name="ce34"/>
          <table:table-cell table:style-name="ce34" office:value-type="float" office:value="110826.78">
            <text:p>110826,78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3" table:number-columns-spanned="2" table:number-rows-spanned="1">
            <text:p>213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Maquinaria, instalaciones técnicas y utillaje</text:p>
          </table:table-cell>
          <table:table-cell table:style-name="ce14" table:number-columns-repeated="2"/>
          <table:table-cell table:style-name="ce34" office:value-type="float" office:value="110826.78">
            <text:p>110826,78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Repar, mant y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nserv Elem transporte</text:p>
          </table:table-cell>
          <table:table-cell table:style-name="ce32" office:value-type="float" office:value="60000" table:number-columns-spanned="1" table:number-rows-spanned="2">
            <text:p>6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1400">
            <text:p>214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elemento tr</text:p>
          </table:table-cell>
          <table:covered-table-cell table:style-name="ce32"/>
          <table:table-cell table:style-name="ce34" office:value-type="float" office:value="60000">
            <text:p>6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4" table:number-columns-spanned="2" table:number-rows-spanned="1">
            <text:p>214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lementos de transporte</text:p>
          </table:table-cell>
          <table:table-cell table:style-name="ce14" table:number-columns-repeated="2"/>
          <table:table-cell table:style-name="ce34" office:value-type="float" office:value="60000">
            <text:p>6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2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57"/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3" table:style-name="ta8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83" table:number-columns-spanned="1" table:number-rows-spanned="2">
            <text:p>83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55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REPARACION, MANTENIMIENTO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QUIPOS INFORMACION</text:p>
          </table:table-cell>
          <table:table-cell table:style-name="ce34" office:value-type="float" office:value="365349.79" table:number-columns-spanned="1" table:number-rows-spanned="2">
            <text:p>365349,79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1600">
            <text:p>216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repar manten conser equi proce i</text:p>
          </table:table-cell>
          <table:covered-table-cell table:style-name="ce34"/>
          <table:table-cell table:style-name="ce34" office:value-type="float" office:value="365349.79">
            <text:p>365349,79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16" table:number-columns-spanned="2" table:number-rows-spanned="1">
            <text:p>21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quipos para procesos de información</text:p>
          </table:table-cell>
          <table:table-cell table:style-name="ce14" table:number-columns-repeated="2"/>
          <table:table-cell table:style-name="ce34" office:value-type="float" office:value="365349.79">
            <text:p>365349,7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ON GRAL; REP.MANTEN.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NSERVAC. OTRO INMOV.MATERIAL</text:p>
          </table:table-cell>
          <table:table-cell table:style-name="ce32" office:value-type="float" office:value="47918.88" table:number-columns-spanned="1" table:number-rows-spanned="2">
            <text:p>47918,88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1900">
            <text:p>21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repar mante conser otro inmov ma</text:p>
          </table:table-cell>
          <table:covered-table-cell table:style-name="ce32"/>
          <table:table-cell table:style-name="ce34" office:value-type="float" office:value="47918.88">
            <text:p>47918,8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19" table:number-columns-spanned="2" table:number-rows-spanned="1">
            <text:p>21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o inmovilizado material</text:p>
          </table:table-cell>
          <table:table-cell table:style-name="ce14" table:number-columns-repeated="2"/>
          <table:table-cell table:style-name="ce34" office:value-type="float" office:value="47918.88">
            <text:p>47918,8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21" table:number-columns-spanned="1" table:number-rows-spanned="2">
            <text:p>21</text:p>
          </table:table-cell>
          <table:table-cell table:style-name="ce14" table:number-columns-spanned="1" table:number-rows-spanned="2"/>
          <table:table-cell table:style-name="ce27" office:value-type="string">
            <text:p>Reparaciones, mantenimiento y conservación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609095.45" table:number-columns-spanned="3" table:number-rows-spanned="2">
            <text:p>609095,45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ADMÓN GENERAL; ORDINARIO NO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NTARIABLE</text:p>
          </table:table-cell>
          <table:table-cell table:style-name="ce32" office:value-type="float" office:value="35000" table:number-columns-spanned="1" table:number-rows-spanned="2">
            <text:p>35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000">
            <text:p>22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arrenda y cánones</text:p>
          </table:table-cell>
          <table:covered-table-cell table:style-name="ce32"/>
          <table:table-cell table:style-name="ce34" office:value-type="float" office:value="35000">
            <text:p>3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PRENSA,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VISTAS, LIBROS Y OTRAS PUBLICACIONE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22001">
            <text:p>2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prensa revist lib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MATERI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INFORMÁTICO NO INVENTARIABLE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22002">
            <text:p>22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otro material infor no i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0" table:number-columns-spanned="2" table:number-rows-spanned="1">
            <text:p>220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Material de oficina</text:p>
          </table:table-cell>
          <table:table-cell table:style-name="ce14" table:number-columns-repeated="2"/>
          <table:table-cell table:style-name="ce34" office:value-type="float" office:value="50000">
            <text:p>5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COMBUSTIBLES Y</text:p>
          </table:table-cell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ARBURANTES</text:p>
          </table:table-cell>
          <table:table-cell table:style-name="ce34" office:value-type="float" office:value="106655.15" table:number-columns-spanned="1" table:number-rows-spanned="2">
            <text:p>106655,15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52">
          <table:table-cell table:style-name="ce8"/>
          <table:table-cell table:style-name="ce13" office:value-type="float" office:value="22103">
            <text:p>2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 mater sumi otro sumi comb y carb</text:p>
          </table:table-cell>
          <table:covered-table-cell table:style-name="ce34"/>
          <table:table-cell table:style-name="ce34" office:value-type="float" office:value="106655.15">
            <text:p>106655,1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95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59" office:value-type="string">
            <text:p>APLICACIÓN: ADMÓN GENERAL; VESTUARIO</text:p>
          </table:table-cell>
          <table:table-cell table:style-name="ce48" office:value-type="float" office:value="6000">
            <text:p>6000</text:p>
          </table:table-cell>
          <table:table-cell table:style-name="ce15" table:number-columns-repeated="2"/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4" table:style-name="ta8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84" table:number-columns-spanned="1" table:number-rows-spanned="2">
            <text:p>84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60">
          <table:table-cell table:style-name="ce7"/>
          <table:table-cell table:style-name="ce67" office:value-type="float" office:value="22104">
            <text:p>22104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59" office:value-type="string">
            <text:p>gast corri bien serv mater sumin otros vestuario</text:p>
          </table:table-cell>
          <table:table-cell table:style-name="ce12"/>
          <table:table-cell table:style-name="ce68" office:value-type="float" office:value="6000">
            <text:p>6000</text:p>
          </table:table-cell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PRODUCT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ALIMENTICIOS.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105">
            <text:p>22105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produc alimenticio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PRODUCTOS DE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LIMPIEZA Y ASEO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25000" table:number-columns-spanned="1" table:number-rows-spanned="2">
            <text:p>2500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22110">
            <text:p>2211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produ limpi y aseo</text:p>
          </table:table-cell>
          <table:covered-table-cell table:style-name="ce32"/>
          <table:table-cell table:style-name="ce34" office:value-type="float" office:value="25000">
            <text:p>25000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221" table:number-columns-spanned="2" table:number-rows-spanned="1">
            <text:p>221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Suministros</text:p>
          </table:table-cell>
          <table:table-cell table:style-name="ce14" table:number-columns-repeated="2"/>
          <table:table-cell table:style-name="ce43" office:value-type="float" office:value="147655.15" table:number-columns-spanned="3" table:number-rows-spanned="1">
            <text:p>147655,15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SERVICIO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ELECOMUNICACIONES</text:p>
          </table:table-cell>
          <table:table-cell table:style-name="ce34" office:value-type="float" office:value="74899.13" table:number-columns-spanned="1" table:number-rows-spanned="2">
            <text:p>74899,13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22200">
            <text:p>22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comuni servi telec</text:p>
          </table:table-cell>
          <table:covered-table-cell table:style-name="ce34"/>
          <table:table-cell table:style-name="ce34" office:value-type="float" office:value="74899.13">
            <text:p>74899,13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48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POSTALE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1">
          <table:table-cell table:style-name="ce8"/>
          <table:table-cell table:style-name="ce13" office:value-type="float" office:value="22201">
            <text:p>222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 comuni postales</text:p>
          </table:table-cell>
          <table:table-cell table:number-columns-repeated="2" table:style-name="ce34" office:value-type="float" office:value="16974.39">
            <text:p>16974,39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OTROS GAST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EN COMUNICACIONE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4712.5" table:number-columns-spanned="1" table:number-rows-spanned="2">
            <text:p>14712,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2">
          <table:table-cell table:style-name="ce8"/>
          <table:table-cell table:style-name="ce13" office:value-type="float" office:value="22299">
            <text:p>222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 sumi otro comuni otro gast c</text:p>
          </table:table-cell>
          <table:covered-table-cell table:style-name="ce34"/>
          <table:table-cell table:style-name="ce34" office:value-type="float" office:value="14712.5">
            <text:p>14712,5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222" table:number-columns-spanned="2" table:number-rows-spanned="1">
            <text:p>222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Comunicaciones</text:p>
          </table:table-cell>
          <table:table-cell table:style-name="ce14" table:number-columns-repeated="2"/>
          <table:table-cell table:style-name="ce43" office:value-type="float" office:value="106586.02" table:number-columns-spanned="3" table:number-rows-spanned="1">
            <text:p>106586,02</text:p>
          </table:table-cell>
          <table:covered-table-cell table:number-columns-repeated="2" table:style-name="ce43"/>
          <table:table-cell table:number-columns-repeated="1012"/>
        </table:table-row>
        <table:table-row table:style-name="ro49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1" table:number-rows-spanned="2">
            <text:p>APLICACIÓN: ADMÓN GENERAL; PRIMAS SEGURO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34" office:value-type="float" office:value="225175" table:number-columns-spanned="1" table:number-rows-spanned="2">
            <text:p>225175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8">
          <table:table-cell table:style-name="ce8"/>
          <table:table-cell table:style-name="ce13" office:value-type="float" office:value="22400">
            <text:p>224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primas seguros</text:p>
          </table:table-cell>
          <table:covered-table-cell table:style-name="ce34"/>
          <table:table-cell table:style-name="ce34" office:value-type="float" office:value="225175">
            <text:p>225175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55">
          <table:table-cell table:style-name="ce8"/>
          <table:table-cell table:style-name="ce14"/>
          <table:table-cell table:style-name="ce13" office:value-type="float" office:value="224" table:number-columns-spanned="2" table:number-rows-spanned="1">
            <text:p>224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Primas de seguros</text:p>
          </table:table-cell>
          <table:table-cell table:style-name="ce14" table:number-columns-repeated="2"/>
          <table:table-cell table:style-name="ce43" office:value-type="float" office:value="225175" table:number-columns-spanned="3" table:number-rows-spanned="1">
            <text:p>225175</text:p>
          </table:table-cell>
          <table:covered-table-cell table:number-columns-repeated="2" table:style-name="ce43"/>
          <table:table-cell table:number-columns-repeated="1012"/>
        </table:table-row>
        <table:table-row table:style-name="ro73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TRIBUTO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43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ESTATALES</text:p>
          </table:table-cell>
          <table:table-cell table:style-name="ce55" office:value-type="float" office:value="13000">
            <text:p>13000</text:p>
          </table:table-cell>
          <table:table-cell table:style-name="ce15"/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5" table:style-name="ta8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85" table:number-columns-spanned="1" table:number-rows-spanned="2">
            <text:p>85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39">
          <table:table-cell table:style-name="ce7"/>
          <table:table-cell table:style-name="ce67" office:value-type="float" office:value="22500">
            <text:p>225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gast corri bien serv mater sumin otros tributos estatale</text:p>
          </table:table-cell>
          <table:table-cell table:style-name="ce12"/>
          <table:table-cell table:style-name="ce30" office:value-type="float" office:value="13000">
            <text:p>13000</text:p>
          </table:table-cell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5" table:number-columns-spanned="2" table:number-rows-spanned="1">
            <text:p>225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Tributos</text:p>
          </table:table-cell>
          <table:table-cell table:style-name="ce14" table:number-columns-repeated="2"/>
          <table:table-cell table:style-name="ce34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PUBLICACIÓN E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IARIOS OFICIALES</text:p>
          </table:table-cell>
          <table:table-cell table:style-name="ce32" office:value-type="float" office:value="15000" table:number-columns-spanned="1" table:number-rows-spanned="2">
            <text:p>1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603">
            <text:p>226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r diarios</text:p>
          </table:table-cell>
          <table:covered-table-cell table:style-name="ce32"/>
          <table:table-cell table:style-name="ce34" office:value-type="float" office:value="15000">
            <text:p>1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JURÍDICOS,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CONTENCIOS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36380" table:number-columns-spanned="1" table:number-rows-spanned="2">
            <text:p>3638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604">
            <text:p>226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 sumi otros gast dive jurídi c</text:p>
          </table:table-cell>
          <table:covered-table-cell table:style-name="ce32"/>
          <table:table-cell table:style-name="ce34" office:value-type="float" office:value="36380">
            <text:p>3638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OTROS GAST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DIVERS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2791.83" table:number-columns-spanned="1" table:number-rows-spanned="2">
            <text:p>22791,8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34" office:value-type="float" office:value="22791.83">
            <text:p>22791,8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74171.83">
            <text:p>74171,8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49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 table:number-columns-spanned="1" table:number-rows-spanned="2">
            <text:p>APLICACIÓN: ADMÓN GENERAL; LIMPIEZA Y ASEO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5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34" office:value-type="float" office:value="130394.43" table:number-columns-spanned="1" table:number-rows-spanned="2">
            <text:p>130394,4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35">
          <table:table-cell table:style-name="ce8"/>
          <table:table-cell table:style-name="ce13" office:value-type="float" office:value="22700">
            <text:p>227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e servi materi sumini otro trab limpi y as</text:p>
          </table:table-cell>
          <table:covered-table-cell table:style-name="ce34"/>
          <table:table-cell table:style-name="ce34" office:value-type="float" office:value="130394.43">
            <text:p>130394,4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ÓN GENERAL; ESTUDIOS Y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ABAJOS TÉCNICO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1490.54" table:number-columns-spanned="1" table:number-rows-spanned="2">
            <text:p>51490,54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r sumi y otro trab estud trab t</text:p>
          </table:table-cell>
          <table:covered-table-cell table:style-name="ce34"/>
          <table:table-cell table:style-name="ce34" office:value-type="float" office:value="51490.54">
            <text:p>51490,54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Admon Gral; Otros trabajos realizado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empresas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275607.25" table:number-columns-spanned="1" table:number-rows-spanned="2">
            <text:p>275607,25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99">
            <text:p>227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 mater sumin otros trab real empre p</text:p>
          </table:table-cell>
          <table:covered-table-cell table:style-name="ce34"/>
          <table:table-cell table:style-name="ce34" office:value-type="float" office:value="275607.25">
            <text:p>275607,25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4" office:value-type="float" office:value="457492.22">
            <text:p>457492,2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1074080.22" table:number-columns-spanned="2" table:number-rows-spanned="1">
            <text:p>1074080,22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44" office:value-type="float" office:value="1708855.67" table:number-columns-spanned="2" table:number-rows-spanned="1">
            <text:p>1708855,67</text:p>
          </table:table-cell>
          <table:covered-table-cell table:style-name="ce44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6" table:style-name="ta8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86" table:number-columns-spanned="1" table:number-rows-spanned="2">
            <text:p>86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ADMÓN GENERAL; INTERESES DE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DEMORA</text:p>
          </table:table-cell>
          <table:table-cell table:style-name="ce32" office:value-type="float" office:value="50000" table:number-columns-spanned="1" table:number-rows-spanned="2">
            <text:p>5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35200">
            <text:p>35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finan inter demo otros gast finan intereses demor</text:p>
          </table:table-cell>
          <table:covered-table-cell table:style-name="ce32"/>
          <table:table-cell table:style-name="ce34" office:value-type="float" office:value="50000">
            <text:p>5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352" table:number-columns-spanned="2" table:number-rows-spanned="1">
            <text:p>35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Intereses de demora</text:p>
          </table:table-cell>
          <table:table-cell table:style-name="ce14" table:number-columns-repeated="2"/>
          <table:table-cell table:style-name="ce34" office:value-type="float" office:value="50000">
            <text:p>5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35">
            <text:p>35</text:p>
          </table:table-cell>
          <table:table-cell table:style-name="ce14"/>
          <table:table-cell table:style-name="ce26" office:value-type="string">
            <text:p>Intereses de demora y otros gastos financieros</text:p>
          </table:table-cell>
          <table:table-cell table:style-name="ce14" table:number-columns-repeated="3"/>
          <table:table-cell table:style-name="ce32" office:value-type="float" office:value="50000" table:number-columns-spanned="2" table:number-rows-spanned="1">
            <text:p>50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3">
            <text:p>3</text:p>
          </table:table-cell>
          <table:table-cell table:style-name="ce27" office:value-type="string">
            <text:p>GASTOS FINANCIER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50000" table:number-columns-spanned="2" table:number-rows-spanned="1">
            <text:p>50000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MAQUINARIA,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ST. Y UTILLAJE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300">
            <text:p>623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s inver nuev funcio opera serv maqui instala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623" table:number-columns-spanned="2" table:number-rows-spanned="1">
            <text:p>623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Maquinaria, instalaciones técnicas y utillaje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MATERIAL DE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PORTE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400">
            <text:p>624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s inver nuev funcio opera serv element tran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624" table:number-columns-spanned="2" table:number-rows-spanned="1">
            <text:p>624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Elementos de transporte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INVERSIÓ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MOBILIARIO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500">
            <text:p>625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 inver nuev asoc funci oper servi mobiliario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625" table:number-columns-spanned="2" table:number-rows-spanned="1">
            <text:p>625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Mobiliario</text:p>
          </table:table-cell>
          <table:table-cell table:style-name="ce14" table:number-columns-repeated="2"/>
          <table:table-cell table:style-name="ce54" office:value-type="float" office:value="5000">
            <text:p>5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INVERSIÓN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QUIPOS PROCESOS INFORMACIÓN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62600">
            <text:p>626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ver reales inver nuev funcio opera serv equi proce in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26" table:number-columns-spanned="2" table:number-rows-spanned="1">
            <text:p>6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Equipos para procesos de información</text:p>
          </table:table-cell>
          <table:table-cell table:style-name="ce14" table:number-columns-repeated="2"/>
          <table:table-cell table:style-name="ce34" office:value-type="float" office:value="10000">
            <text:p>1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2">
            <text:p>62</text:p>
          </table:table-cell>
          <table:table-cell table:style-name="ce14"/>
          <table:table-cell table:style-name="ce27" office:value-type="string">
            <text:p>Inversión nueva asociada al funcionamiento operativo d</text:p>
          </table:table-cell>
          <table:table-cell table:style-name="ce14" table:number-columns-repeated="3"/>
          <table:table-cell table:style-name="ce32" office:value-type="float" office:value="25000" table:number-columns-spanned="2" table:number-rows-spanned="1">
            <text:p>25000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INISTRACION GENERAL: Gastos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7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en aplicaciones informática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4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7" table:style-name="ta8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87" table:number-columns-spanned="1" table:number-rows-spanned="2">
            <text:p>87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0 <text:s text:c="11"/>ADMINI GRAL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43">
          <table:table-cell table:style-name="ce7"/>
          <table:table-cell table:style-name="ce67" office:value-type="float" office:value="64100">
            <text:p>64100</text:p>
          </table:table-cell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inver real gast inver caract inmater aplicacion informat</text:p>
          </table:table-cell>
          <table:table-cell table:number-columns-repeated="2" table:style-name="ce30" office:value-type="float" office:value="89381.01">
            <text:p>89381,01</text:p>
          </table:table-cell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641" table:number-columns-spanned="2" table:number-rows-spanned="1">
            <text:p>64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en aplicaciones informáticas</text:p>
          </table:table-cell>
          <table:table-cell table:style-name="ce14" table:number-columns-repeated="2"/>
          <table:table-cell table:style-name="ce61" office:value-type="float" office:value="89381.01">
            <text:p>89381,01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64">
            <text:p>64</text:p>
          </table:table-cell>
          <table:table-cell table:style-name="ce14"/>
          <table:table-cell table:style-name="ce26" office:value-type="string">
            <text:p>Gastos en inversiones de carácter inmaterial</text:p>
          </table:table-cell>
          <table:table-cell table:style-name="ce14" table:number-columns-repeated="2"/>
          <table:table-cell table:style-name="ce42"/>
          <table:table-cell table:style-name="ce70" office:value-type="float" office:value="89381.01" table:number-columns-spanned="2" table:number-rows-spanned="1">
            <text:p>89381,01</text:p>
          </table:table-cell>
          <table:covered-table-cell table:style-name="ce70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6">
            <text:p>6</text:p>
          </table:table-cell>
          <table:table-cell table:style-name="ce27" office:value-type="string">
            <text:p>INVERSIONES REALES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3" office:value-type="float" office:value="114381.01" table:number-columns-spanned="2" table:number-rows-spanned="1">
            <text:p>114381,01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ADMÓN GENERAL; PAGAS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NTICIPADAS Y PRÉSTAMOS PERSONAL</text:p>
          </table:table-cell>
          <table:table-cell table:style-name="ce32" office:value-type="float" office:value="170000" table:number-columns-spanned="1" table:number-rows-spanned="2">
            <text:p>17000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83000">
            <text:p>8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ctiv finan conse prest fuera sect publi prest corto plaz</text:p>
          </table:table-cell>
          <table:covered-table-cell table:style-name="ce32"/>
          <table:table-cell table:style-name="ce34" office:value-type="float" office:value="170000">
            <text:p>17000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830" table:number-columns-spanned="2" table:number-rows-spanned="1">
            <text:p>8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éstamos a corto plazo</text:p>
          </table:table-cell>
          <table:table-cell table:style-name="ce14" table:number-columns-repeated="2"/>
          <table:table-cell table:style-name="ce61" office:value-type="float" office:value="170000">
            <text:p>17000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83">
            <text:p>83</text:p>
          </table:table-cell>
          <table:table-cell table:style-name="ce14"/>
          <table:table-cell table:style-name="ce26" office:value-type="string">
            <text:p>Concesión de préstamos fuera del sector público</text:p>
          </table:table-cell>
          <table:table-cell table:style-name="ce14" table:number-columns-repeated="2"/>
          <table:table-cell table:style-name="ce42"/>
          <table:table-cell table:style-name="ce64" office:value-type="float" office:value="170000" table:number-columns-spanned="2" table:number-rows-spanned="1">
            <text:p>170000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8">
            <text:p>8</text:p>
          </table:table-cell>
          <table:table-cell table:style-name="ce27" office:value-type="string">
            <text:p>ACTIVOS FINANCIERO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170000" table:number-columns-spanned="2" table:number-rows-spanned="1">
            <text:p>170000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45" office:value-type="float" office:value="5135007.37" table:number-columns-spanned="2" table:number-rows-spanned="1">
            <text:p>5135007,37</text:p>
          </table:table-cell>
          <table:covered-table-cell table:style-name="ce45"/>
          <table:table-cell table:number-columns-repeated="1010"/>
        </table:table-row>
        <table:table-row table:style-name="ro4" table:number-rows-repeated="104855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8" table:style-name="ta8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88" table:number-columns-spanned="1" table:number-rows-spanned="2">
            <text:p>88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24 <text:s text:c="11"/>PARTI CIUDADANA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ARTICIPACIÓN CIUDADANA; OTROS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14" table:number-columns-repeated="2"/>
          <table:table-cell table:style-name="ce61" office:value-type="float" office:value="10000">
            <text:p>10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10000">
            <text:p>10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10000" table:number-columns-spanned="3" table:number-rows-spanned="1">
            <text:p>1000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10000" table:number-columns-spanned="3" table:number-rows-spanned="1">
            <text:p>10000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89" table:style-name="ta8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2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2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89" table:number-columns-spanned="1" table:number-rows-spanned="2">
            <text:p>89</text:p>
          </table:table-cell>
          <table:table-cell table:number-columns-repeated="1012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style-name="ce39"/>
          <table:covered-table-cell table:style-name="ce74"/>
          <table:table-cell table:number-columns-repeated="1012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1 <text:s text:c="11"/>POLÍ ECONÓ Y FISC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 table:number-columns-spanned="3" table:number-rows-spanned="1">
            <text:p>Créditos Iniciales</text:p>
          </table:table-cell>
          <table:covered-table-cell table:number-columns-repeated="2" table:style-name="ce17"/>
          <table:table-cell table:number-columns-repeated="1012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 table:number-columns-spanned="3" table:number-rows-spanned="1">
            <text:p>Conceptos <text:s text:c="20"/>Artículos <text:s text:c="21"/>Capítulos</text:p>
          </table:table-cell>
          <table:covered-table-cell table:number-columns-repeated="2" table:style-name="ce41"/>
          <table:table-cell table:number-columns-repeated="1012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OLÍTICA ECONÓMICA Y FISCAL;</text:p>
          </table:table-cell>
          <table:table-cell table:style-name="ce12" table:number-columns-repeated="2"/>
          <table:table-cell table:style-name="ce19" table:number-columns-spanned="3" table:number-rows-spanned="1"/>
          <table:covered-table-cell table:number-columns-repeated="2" table:style-name="ce19"/>
          <table:table-cell table:number-columns-repeated="1012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 BÁSICAS A1 FUNCIONARIOS</text:p>
          </table:table-cell>
          <table:table-cell table:style-name="ce34" office:value-type="float" office:value="51648.24" table:number-columns-spanned="1" table:number-rows-spanned="2">
            <text:p>51648,2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0">
            <text:p>12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1</text:p>
          </table:table-cell>
          <table:covered-table-cell table:style-name="ce34"/>
          <table:table-cell table:style-name="ce34" office:value-type="float" office:value="51648.24">
            <text:p>51648,24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 BÁSICAS A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60555.76" table:number-columns-spanned="1" table:number-rows-spanned="2">
            <text:p>60555,7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1">
            <text:p>12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A2</text:p>
          </table:table-cell>
          <table:covered-table-cell table:style-name="ce32"/>
          <table:table-cell table:style-name="ce34" office:value-type="float" office:value="60555.76">
            <text:p>60555,76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 BÁSICAS C1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92758.08" table:number-columns-spanned="1" table:number-rows-spanned="2">
            <text:p>92758,08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3">
            <text:p>120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1</text:p>
          </table:table-cell>
          <table:covered-table-cell table:style-name="ce34"/>
          <table:table-cell table:style-name="ce34" office:value-type="float" office:value="92758.08">
            <text:p>92758,08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TRIB BÁSICAS C2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9656.12" table:number-columns-spanned="1" table:number-rows-spanned="2">
            <text:p>19656,12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4">
            <text:p>12004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Sueldos del Grupo C2</text:p>
          </table:table-cell>
          <table:covered-table-cell table:style-name="ce34"/>
          <table:table-cell table:style-name="ce34" office:value-type="float" office:value="19656.12">
            <text:p>19656,12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TRIENIOS FUNCIONARIOS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1644.21" table:number-columns-spanned="1" table:number-rows-spanned="2">
            <text:p>51644,21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6">
            <text:p>120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Trienios</text:p>
          </table:table-cell>
          <table:covered-table-cell table:style-name="ce34"/>
          <table:table-cell table:style-name="ce34" office:value-type="float" office:value="51644.21">
            <text:p>51644,21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2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RETRIB BÁSICAS FUNCIONAR</text:p>
          </table:table-cell>
          <table:covered-table-cell table:number-columns-repeated="2" table:style-name="ce14"/>
          <table:covered-table-cell table:number-columns-repeated="3" table:style-name="ce42"/>
          <table:table-cell table:number-columns-repeated="1012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9">
          <table:table-cell table:style-name="ce8"/>
          <table:table-cell table:style-name="ce13" office:value-type="float" office:value="12009">
            <text:p>1200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tribuciones básicas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9">
          <table:table-cell table:style-name="ce8"/>
          <table:table-cell table:style-name="ce14"/>
          <table:table-cell table:style-name="ce13" office:value-type="float" office:value="120" table:number-columns-spanned="2" table:number-rows-spanned="1">
            <text:p>120</text:p>
          </table:table-cell>
          <table:covered-table-cell table:style-name="ce13"/>
          <table:table-cell table:style-name="ce14" table:number-columns-repeated="2"/>
          <table:table-cell table:style-name="ce27" office:value-type="string">
            <text:p>Retribuciones básicas</text:p>
          </table:table-cell>
          <table:table-cell table:style-name="ce14" table:number-columns-repeated="2"/>
          <table:table-cell table:style-name="ce43" office:value-type="float" office:value="276262.41" table:number-columns-spanned="3" table:number-rows-spanned="1">
            <text:p>276262,41</text:p>
          </table:table-cell>
          <table:covered-table-cell table:number-columns-repeated="2" table:style-name="ce43"/>
          <table:table-cell table:number-columns-repeated="1012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OLÍTICA ECONÓMICA Y FISCAL;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DESTINO FUNCIONARIO</text:p>
          </table:table-cell>
          <table:table-cell table:style-name="ce48" office:value-type="float" office:value="167818.14" table:number-columns-spanned="1" table:number-rows-spanned="2">
            <text:p>167818,1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2"/>
        </table:table-row>
        <table:table-row table:style-name="ro23">
          <table:table-cell table:style-name="ce9"/>
          <table:table-cell table:style-name="ce23" office:value-type="float" office:value="12100">
            <text:p>12100</text:p>
          </table:table-cell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27" office:value-type="string">
            <text:p>Complemento de destino</text:p>
          </table:table-cell>
          <table:covered-table-cell table:style-name="ce48"/>
          <table:table-cell table:style-name="ce48" office:value-type="float" office:value="167818.14">
            <text:p>167818,14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2"/>
        </table:table-row>
        <table:table-row table:style-name="ro4" table:number-rows-repeated="104853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0" table:style-name="ta9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7" table:default-cell-style-name="Excel_20_Built-in_20_Normal"/>
        <table:table-column table:style-name="co14" table:default-cell-style-name="Excel_20_Built-in_20_Normal"/>
        <table:table-column table:style-name="co15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40" office:value-type="string">
            <text:p>26/10/2022</text:p>
          </table:table-cell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1" table:number-rows-spanned="2">
            <text:p>Pág.</text:p>
          </table:table-cell>
          <table:table-cell table:style-name="ce73" office:value-type="float" office:value="90" table:number-columns-spanned="1" table:number-rows-spanned="2">
            <text:p>90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1 <text:s text:c="11"/>POLÍ ECONÓ Y FISC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3" table:number-rows-spanned="1"/>
          <table:covered-table-cell table:number-columns-repeated="2" table:style-name="ce33"/>
          <table:table-cell table:number-columns-repeated="1011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41" office:value-type="string" table:number-columns-spanned="3" table:number-rows-spanned="1">
            <text:p>Artículos <text:s text:c="21"/>Capítulos</text:p>
          </table:table-cell>
          <table:covered-table-cell table:number-columns-repeated="2" table:style-name="ce41"/>
          <table:table-cell table:number-columns-repeated="1011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OLÍTICA ECONÓMICA Y FISCAL;</text:p>
          </table:table-cell>
          <table:table-cell table:style-name="ce12" table:number-columns-repeated="3"/>
          <table:table-cell table:style-name="ce19" table:number-columns-spanned="3" table:number-rows-spanned="1"/>
          <table:covered-table-cell table:number-columns-repeated="2" table:style-name="ce19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COMPLEMENTO ESPECÍFICO FUNCIONA</text:p>
          </table:table-cell>
          <table:table-cell table:style-name="ce34" office:value-type="float" office:value="214525.81" table:number-columns-spanned="1" table:number-rows-spanned="2">
            <text:p>214525,81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2101">
            <text:p>121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Complemento específico</text:p>
          </table:table-cell>
          <table:covered-table-cell table:style-name="ce34"/>
          <table:table-cell table:style-name="ce34" office:value-type="float" office:value="214525.81">
            <text:p>214525,81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OS COMPLEMENTOS FUNCIONARIO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30836.26" table:number-columns-spanned="1" table:number-rows-spanned="2">
            <text:p>30836,26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2103">
            <text:p>12103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complementos</text:p>
          </table:table-cell>
          <table:covered-table-cell table:style-name="ce34"/>
          <table:table-cell table:style-name="ce34" office:value-type="float" office:value="30836.26">
            <text:p>30836,26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21" table:number-columns-spanned="2" table:number-rows-spanned="1">
            <text:p>12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Retribuciones complementarias</text:p>
          </table:table-cell>
          <table:table-cell table:style-name="ce14" table:number-columns-repeated="2"/>
          <table:table-cell table:style-name="ce34" office:value-type="float" office:value="413180.21">
            <text:p>413180,21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2" table:number-columns-spanned="1" table:number-rows-spanned="2">
            <text:p>12</text:p>
          </table:table-cell>
          <table:table-cell table:style-name="ce14" table:number-columns-spanned="1" table:number-rows-spanned="2"/>
          <table:table-cell table:style-name="ce27" office:value-type="string">
            <text:p>Personal Funcionari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689442.62" table:number-columns-spanned="3" table:number-rows-spanned="2">
            <text:p>689442,62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POLÍTICA ECONÓMICA Y FISCAL;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CIAS LABORALES</text:p>
          </table:table-cell>
          <table:table-cell table:style-name="ce34" office:value-type="float" office:value="45660.84" table:number-columns-spanned="1" table:number-rows-spanned="2">
            <text:p>45660,84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45660.84">
            <text:p>45660,84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HORAS EXTRAORDINARIAS LABORAL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090" table:number-columns-spanned="1" table:number-rows-spanned="2">
            <text:p>1090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9">
          <table:table-cell table:style-name="ce8"/>
          <table:table-cell table:style-name="ce13" office:value-type="float" office:value="13001">
            <text:p>13001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Horas extraordinarias</text:p>
          </table:table-cell>
          <table:covered-table-cell table:style-name="ce34"/>
          <table:table-cell table:style-name="ce54" office:value-type="float" office:value="1090">
            <text:p>1090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2" table:number-columns-spanned="3" table:number-rows-spanned="2"/>
          <table:covered-table-cell table:number-columns-repeated="2" table:style-name="ce42"/>
          <table:table-cell table:number-columns-repeated="1011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OTRAS REMUNERACIONES</text:p>
          </table:table-cell>
          <table:covered-table-cell table:number-columns-repeated="3" table:style-name="ce14"/>
          <table:covered-table-cell table:number-columns-repeated="3" table:style-name="ce42"/>
          <table:table-cell table:number-columns-repeated="1011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54901.43" table:number-columns-spanned="1" table:number-rows-spanned="2">
            <text:p>54901,43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54901.43">
            <text:p>54901,43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101652.27">
            <text:p>101652,27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43" office:value-type="float" office:value="101652.27" table:number-columns-spanned="3" table:number-rows-spanned="2">
            <text:p>101652,27</text:p>
          </table:table-cell>
          <table:covered-table-cell table:number-columns-repeated="2" table:style-name="ce43"/>
          <table:table-cell table:number-columns-repeated="1011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POLÍTICA ECONÓMICA Y FISCAL;</text:p>
          </table:table-cell>
          <table:covered-table-cell table:number-columns-repeated="3" table:style-name="ce14"/>
          <table:covered-table-cell table:number-columns-repeated="3" table:style-name="ce43"/>
          <table:table-cell table:number-columns-repeated="1011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</text:p>
          </table:table-cell>
          <table:table-cell table:style-name="ce34" office:value-type="float" office:value="46140.81" table:number-columns-spanned="1" table:number-rows-spanned="2">
            <text:p>46140,81</text:p>
          </table:table-cell>
          <table:table-cell table:style-name="ce14" table:number-columns-repeated="2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34"/>
          <table:table-cell table:style-name="ce34" office:value-type="float" office:value="46140.81">
            <text:p>46140,81</text:p>
          </table:table-cell>
          <table:table-cell table:style-name="ce14"/>
          <table:table-cell table:style-name="ce42" table:number-columns-spanned="3" table:number-rows-spanned="1"/>
          <table:covered-table-cell table:number-columns-repeated="2" table:style-name="ce42"/>
          <table:table-cell table:number-columns-repeated="1011"/>
        </table:table-row>
        <table:table-row table:style-name="ro40">
          <table:table-cell table:style-name="ce9"/>
          <table:table-cell table:style-name="ce15"/>
          <table:table-cell table:style-name="ce75" office:value-type="float" office:value="150" table:number-columns-spanned="2" table:number-rows-spanned="1">
            <text:p>150</text:p>
          </table:table-cell>
          <table:covered-table-cell table:style-name="ce75"/>
          <table:table-cell table:style-name="ce15" table:number-columns-repeated="2"/>
          <table:table-cell table:style-name="ce27" office:value-type="string">
            <text:p>Productividad</text:p>
          </table:table-cell>
          <table:table-cell table:style-name="ce15" table:number-columns-repeated="2"/>
          <table:table-cell table:style-name="ce48" office:value-type="float" office:value="46140.81">
            <text:p>46140,81</text:p>
          </table:table-cell>
          <table:table-cell table:style-name="ce28" table:number-columns-spanned="3" table:number-rows-spanned="1"/>
          <table:covered-table-cell table:number-columns-repeated="2" table:style-name="ce28"/>
          <table:table-cell table:number-columns-repeated="1011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1" table:style-name="ta9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91" table:number-columns-spanned="1" table:number-rows-spanned="2">
            <text:p>91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1 <text:s text:c="11"/>POLÍ ECONÓ Y FISC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POLÍTICA ECONÓMICA Y FISCAL;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-LABOR</text:p>
          </table:table-cell>
          <table:table-cell table:style-name="ce34" office:value-type="float" office:value="8720" table:number-columns-spanned="1" table:number-rows-spanned="2">
            <text:p>872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100">
            <text:p>15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RATIFICACIONES FUNCIONARIOS-LABORALES.</text:p>
          </table:table-cell>
          <table:covered-table-cell table:style-name="ce34"/>
          <table:table-cell table:style-name="ce54" office:value-type="float" office:value="8720">
            <text:p>872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1" table:number-columns-spanned="2" table:number-rows-spanned="1">
            <text:p>15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Gratificaciones</text:p>
          </table:table-cell>
          <table:table-cell table:style-name="ce14" table:number-columns-repeated="2"/>
          <table:table-cell table:style-name="ce54" office:value-type="float" office:value="8720">
            <text:p>872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54860.81" table:number-columns-spanned="2" table:number-rows-spanned="2">
            <text:p>54860,81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POLÍTICA ECONÓMICA Y FISCAL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table-cell table:style-name="ce34" office:value-type="float" office:value="218514.51" table:number-columns-spanned="1" table:number-rows-spanned="2">
            <text:p>218514,51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218514.51">
            <text:p>218514,51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218514.51">
            <text:p>218514,51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218514.51" table:number-columns-spanned="2" table:number-rows-spanned="1">
            <text:p>218514,51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9" office:value-type="float" office:value="1064470.21" table:number-columns-spanned="2" table:number-rows-spanned="1">
            <text:p>1064470,21</text:p>
          </table:table-cell>
          <table:covered-table-cell table:style-name="ce49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OLÍTICA ECONÓMICA Y FISCAL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GASTOS DIVERSOS</text:p>
          </table:table-cell>
          <table:table-cell table:style-name="ce32" office:value-type="float" office:value="20000" table:number-columns-spanned="1" table:number-rows-spanned="2">
            <text:p>2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2"/>
          <table:table-cell table:style-name="ce34" office:value-type="float" office:value="20000">
            <text:p>2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34" office:value-type="float" office:value="20000">
            <text:p>20000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OLÍTICA ECONÓMICA Y FISCAL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ESTUDIOS Y TRABAJOS TÉCNICOS</text:p>
          </table:table-cell>
          <table:table-cell table:style-name="ce32" office:value-type="float" office:value="40000" table:number-columns-spanned="1" table:number-rows-spanned="2">
            <text:p>40000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gast corri bien servi mater sumi y otro trab estud trab t</text:p>
          </table:table-cell>
          <table:covered-table-cell table:style-name="ce32"/>
          <table:table-cell table:style-name="ce34" office:value-type="float" office:value="40000">
            <text:p>40000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POLÍTICA ECONÓMICA Y FISCAL;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SERVICIOS RECAUDACIÓN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2" office:value-type="float" office:value="2160900.77" table:number-columns-spanned="1" table:number-rows-spanned="2">
            <text:p>2160900,77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8">
            <text:p>22708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y otro trab recud favo e</text:p>
          </table:table-cell>
          <table:covered-table-cell table:style-name="ce32"/>
          <table:table-cell table:style-name="ce32" office:value-type="float" office:value="2160900.77">
            <text:p>2160900,77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32" office:value-type="float" office:value="2200900.77">
            <text:p>2200900,7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3"/>
          <table:table-cell table:style-name="ce36" office:value-type="float" office:value="2220900.77" table:number-columns-spanned="2" table:number-rows-spanned="1">
            <text:p>2220900,77</text:p>
          </table:table-cell>
          <table:covered-table-cell table:style-name="ce36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8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44" office:value-type="float" office:value="2220900.77" table:number-columns-spanned="2" table:number-rows-spanned="1">
            <text:p>2220900,77</text:p>
          </table:table-cell>
          <table:covered-table-cell table:style-name="ce44"/>
          <table:table-cell table:number-columns-repeated="1010"/>
        </table:table-row>
        <table:table-row table:style-name="ro4" table:number-rows-repeated="104854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2" table:style-name="ta9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92" table:number-columns-spanned="1" table:number-rows-spanned="2">
            <text:p>92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1 <text:s text:c="11"/>POLÍ ECONÓ Y FISC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</text:p>
          </table:table-cell>
          <table:table-cell table:style-name="ce63" office:value-type="string" table:number-columns-spanned="2" table:number-rows-spanned="1">
            <text:p>ículos</text:p>
          </table:table-cell>
          <table:covered-table-cell table:style-name="ce63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gast finan inter demo otros gast finan</text:p>
          </table:table-cell>
          <table:table-cell table:style-name="ce12" table:number-columns-repeated="2"/>
          <table:table-cell table:style-name="ce19"/>
          <table:table-cell table:style-name="ce7" table:number-columns-spanned="2" table:number-rows-spanned="1"/>
          <table:covered-table-cell table:style-name="ce7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intereses demora</text:p>
          </table:table-cell>
          <table:table-cell table:style-name="ce32" office:value-type="float" office:value="25750" table:number-columns-spanned="1" table:number-rows-spanned="2">
            <text:p>25750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35200">
            <text:p>35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finan inter demo otros gast finan intereses demor</text:p>
          </table:table-cell>
          <table:covered-table-cell table:style-name="ce32"/>
          <table:table-cell table:style-name="ce34" office:value-type="float" office:value="25750">
            <text:p>25750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352" table:number-columns-spanned="2" table:number-rows-spanned="1">
            <text:p>352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Intereses de demora</text:p>
          </table:table-cell>
          <table:table-cell table:style-name="ce14" table:number-columns-repeated="2"/>
          <table:table-cell table:style-name="ce61" office:value-type="float" office:value="25750">
            <text:p>25750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POLÍTICA ECONÓMICA Y FISCAL;</text:p>
          </table:table-cell>
          <table:table-cell table:style-name="ce14" table:number-columns-repeated="2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OS GTOS FROS, COMISIONES</text:p>
          </table:table-cell>
          <table:table-cell table:style-name="ce34" office:value-type="float" office:value="121113.61" table:number-columns-spanned="1" table:number-rows-spanned="2">
            <text:p>121113,61</text:p>
          </table:table-cell>
          <table:table-cell table:style-name="ce14"/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35900">
            <text:p>359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finan inter demo gast finan otros gastos financier</text:p>
          </table:table-cell>
          <table:covered-table-cell table:style-name="ce34"/>
          <table:table-cell table:style-name="ce34" office:value-type="float" office:value="121113.61">
            <text:p>121113,61</text:p>
          </table:table-cell>
          <table:table-cell table:style-name="ce42"/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359" table:number-columns-spanned="2" table:number-rows-spanned="1">
            <text:p>359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Otros gastos financieros</text:p>
          </table:table-cell>
          <table:table-cell table:style-name="ce14" table:number-columns-repeated="2"/>
          <table:table-cell table:style-name="ce61" office:value-type="float" office:value="121113.61">
            <text:p>121113,61</text:p>
          </table:table-cell>
          <table:table-cell table:style-name="ce8" table:number-columns-spanned="2" table:number-rows-spanned="1"/>
          <table:covered-table-cell table:style-name="ce8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35">
            <text:p>35</text:p>
          </table:table-cell>
          <table:table-cell table:style-name="ce14"/>
          <table:table-cell table:style-name="ce26" office:value-type="string">
            <text:p>Intereses de demora y otros gastos financieros</text:p>
          </table:table-cell>
          <table:table-cell table:style-name="ce14" table:number-columns-repeated="2"/>
          <table:table-cell table:style-name="ce42"/>
          <table:table-cell table:style-name="ce64" office:value-type="float" office:value="146863.61" table:number-columns-spanned="2" table:number-rows-spanned="1">
            <text:p>146863,61</text:p>
          </table:table-cell>
          <table:covered-table-cell table:style-name="ce6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3">
            <text:p>3</text:p>
          </table:table-cell>
          <table:table-cell table:style-name="ce27" office:value-type="string">
            <text:p>GASTOS FINANCIEROS</text:p>
          </table:table-cell>
          <table:table-cell table:style-name="ce15" table:number-columns-repeated="2"/>
          <table:table-cell table:style-name="ce28"/>
          <table:table-cell table:style-name="ce9" table:number-columns-spanned="2" table:number-rows-spanned="1"/>
          <table:covered-table-cell table:style-name="ce9"/>
          <table:table-cell table:style-name="ce65" office:value-type="float" office:value="146863.61" table:number-columns-spanned="2" table:number-rows-spanned="1">
            <text:p>146863,61</text:p>
          </table:table-cell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 table:number-columns-spanned="2" table:number-rows-spanned="1"/>
          <table:covered-table-cell table:style-name="ce7"/>
          <table:table-cell table:style-name="ce45" office:value-type="float" office:value="3432234.59" table:number-columns-spanned="2" table:number-rows-spanned="1">
            <text:p>3432234,59</text:p>
          </table:table-cell>
          <table:covered-table-cell table:style-name="ce45"/>
          <table:table-cell table:number-columns-repeated="1010"/>
        </table:table-row>
        <table:table-row table:style-name="ro4" table:number-rows-repeated="104855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3" table:style-name="ta9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8" table:number-rows-spanned="1">
            <text:p>Fecha Obtención</text:p>
          </table:table-cell>
          <table:covered-table-cell table:number-columns-repeated="7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0"/>
        </table:table-row>
        <table:table-row table:style-name="ro2">
          <table:covered-table-cell table:number-columns-repeated="3" table:style-name="ce2"/>
          <table:table-cell table:style-name="ce3" table:number-columns-spanned="8" table:number-rows-spanned="2"/>
          <table:covered-table-cell table:number-columns-repeated="7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93" table:number-columns-spanned="1" table:number-rows-spanned="2">
            <text:p>93</text:p>
          </table:table-cell>
          <table:table-cell table:number-columns-repeated="1010"/>
        </table:table-row>
        <table:table-row table:style-name="ro3">
          <table:table-cell table:style-name="ce3" table:number-columns-spanned="3" table:number-rows-spanned="1"/>
          <table:covered-table-cell table:number-columns-repeated="10" table:style-name="ce5"/>
          <table:covered-table-cell table:number-columns-repeated="2" table:style-name="ce39"/>
          <table:covered-table-cell table:style-name="ce74"/>
          <table:table-cell table:number-columns-repeated="1010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3 <text:s text:c="11"/>GESTI PATR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 table:number-columns-spanned="2" table:number-rows-spanned="1"/>
          <table:covered-table-cell table:style-name="ce33"/>
          <table:table-cell table:style-name="ce33" table:number-columns-spanned="2" table:number-rows-spanned="1"/>
          <table:covered-table-cell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29" office:value-type="string">
            <text:p>Conceptos</text:p>
          </table:table-cell>
          <table:table-cell table:style-name="ce29" office:value-type="string" table:number-columns-spanned="2" table:number-rows-spanned="1">
            <text:p>Artículos</text:p>
          </table:table-cell>
          <table:covered-table-cell table:style-name="ce29"/>
          <table:table-cell table:style-name="ce41" office:value-type="string" table:number-columns-spanned="2" table:number-rows-spanned="1">
            <text:p>Capítulos</text:p>
          </table:table-cell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GESTIÓN PATRIMONIO;</text:p>
          </table:table-cell>
          <table:table-cell table:style-name="ce12" table:number-columns-repeated="3"/>
          <table:table-cell table:style-name="ce12" table:number-columns-spanned="2" table:number-rows-spanned="1"/>
          <table:covered-table-cell table:style-name="ce12"/>
          <table:table-cell table:style-name="ce19" table:number-columns-spanned="2" table:number-rows-spanned="1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RETRIBUCIONES BÁSICAS.</text:p>
          </table:table-cell>
          <table:table-cell table:style-name="ce34" office:value-type="float" office:value="12181.02" table:number-columns-spanned="1" table:number-rows-spanned="2">
            <text:p>12181,0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9">
          <table:table-cell table:style-name="ce8"/>
          <table:table-cell table:style-name="ce13" office:value-type="float" office:value="13000">
            <text:p>13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7" office:value-type="string">
            <text:p>Retribuciones básicas</text:p>
          </table:table-cell>
          <table:covered-table-cell table:style-name="ce34"/>
          <table:table-cell table:style-name="ce34" office:value-type="float" office:value="12181.02">
            <text:p>12181,0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0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25" office:value-type="string">
            <text:p>APLICACIÓN: GESTIÓN PATRIMONIO; OTRAS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1">
          <table:covered-table-cell table:style-name="ce8"/>
          <table:covered-table-cell table:number-columns-repeated="5" table:style-name="ce14"/>
          <table:table-cell table:style-name="ce26" office:value-type="string" table:number-columns-spanned="1" table:number-rows-spanned="2">
            <text:p>REMUNERACIONES.</text:p>
          </table:table-cell>
          <table:covered-table-cell table:number-columns-repeated="5" table:style-name="ce14"/>
          <table:covered-table-cell table:number-columns-repeated="2" table:style-name="ce42"/>
          <table:table-cell table:number-columns-repeated="1010"/>
        </table:table-row>
        <table:table-row table:style-name="ro22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6"/>
          <table:table-cell table:style-name="ce34" office:value-type="float" office:value="15390.15" table:number-columns-spanned="1" table:number-rows-spanned="2">
            <text:p>15390,15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3002">
            <text:p>13002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Otras remuneraciones</text:p>
          </table:table-cell>
          <table:covered-table-cell table:style-name="ce34"/>
          <table:table-cell table:style-name="ce34" office:value-type="float" office:value="15390.15">
            <text:p>15390,15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30" table:number-columns-spanned="2" table:number-rows-spanned="1">
            <text:p>13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Laboral Fijo</text:p>
          </table:table-cell>
          <table:table-cell table:style-name="ce14" table:number-columns-repeated="2"/>
          <table:table-cell table:style-name="ce34" office:value-type="float" office:value="27571.17">
            <text:p>27571,17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3" table:number-columns-spanned="1" table:number-rows-spanned="2">
            <text:p>13</text:p>
          </table:table-cell>
          <table:table-cell table:style-name="ce14" table:number-columns-spanned="1" table:number-rows-spanned="2"/>
          <table:table-cell table:style-name="ce27" office:value-type="string">
            <text:p>Personal Laboral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2" office:value-type="float" office:value="27571.17" table:number-columns-spanned="2" table:number-rows-spanned="2">
            <text:p>27571,17</text:p>
          </table:table-cell>
          <table:covered-table-cell table:style-name="ce32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GESTIÓN PATRIMONIO;</text:p>
          </table:table-cell>
          <table:covered-table-cell table:number-columns-repeated="3" table:style-name="ce14"/>
          <table:covered-table-cell table:number-columns-repeated="2" table:style-name="ce32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table-cell table:style-name="ce54" office:value-type="float" office:value="1764.56" table:number-columns-spanned="1" table:number-rows-spanned="2">
            <text:p>1764,56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5000">
            <text:p>15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PRODUCTIVIDAD FUNCIONARIOS-LABORALES</text:p>
          </table:table-cell>
          <table:covered-table-cell table:style-name="ce54"/>
          <table:table-cell table:style-name="ce54" office:value-type="float" office:value="1764.56">
            <text:p>1764,56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50" table:number-columns-spanned="2" table:number-rows-spanned="1">
            <text:p>15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Productividad</text:p>
          </table:table-cell>
          <table:table-cell table:style-name="ce14" table:number-columns-repeated="2"/>
          <table:table-cell table:style-name="ce54" office:value-type="float" office:value="1764.56">
            <text:p>1764,56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 table:number-columns-spanned="1" table:number-rows-spanned="2"/>
          <table:table-cell table:style-name="ce14" table:number-columns-spanned="1" table:number-rows-spanned="2"/>
          <table:table-cell table:style-name="ce14" table:number-columns-spanned="2" table:number-rows-spanned="2"/>
          <table:covered-table-cell table:style-name="ce14"/>
          <table:table-cell table:style-name="ce13" office:value-type="float" office:value="15" table:number-columns-spanned="1" table:number-rows-spanned="2">
            <text:p>15</text:p>
          </table:table-cell>
          <table:table-cell table:style-name="ce14" table:number-columns-spanned="1" table:number-rows-spanned="2"/>
          <table:table-cell table:style-name="ce27" office:value-type="string">
            <text:p>Incentivos al rendimiento</text:p>
          </table:table-cell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14" table:number-columns-spanned="1" table:number-rows-spanned="2"/>
          <table:table-cell table:style-name="ce34" office:value-type="float" office:value="1764.56" table:number-columns-spanned="2" table:number-rows-spanned="2">
            <text:p>1764,56</text:p>
          </table:table-cell>
          <table:covered-table-cell table:style-name="ce34"/>
          <table:table-cell table:style-name="ce42" table:number-columns-spanned="2" table:number-rows-spanned="2"/>
          <table:covered-table-cell table:style-name="ce42"/>
          <table:table-cell table:number-columns-repeated="1010"/>
        </table:table-row>
        <table:table-row table:style-name="ro25">
          <table:covered-table-cell table:style-name="ce8"/>
          <table:covered-table-cell table:number-columns-repeated="3" table:style-name="ce14"/>
          <table:covered-table-cell table:style-name="ce13"/>
          <table:covered-table-cell table:style-name="ce14"/>
          <table:table-cell table:style-name="ce25" office:value-type="string" table:number-columns-spanned="1" table:number-rows-spanned="2">
            <text:p>APLICACIÓN: GESTIÓN PATRIMONIO; SEGURIDAD</text:p>
          </table:table-cell>
          <table:covered-table-cell table:number-columns-repeated="3" table:style-name="ce14"/>
          <table:covered-table-cell table:number-columns-repeated="2" table:style-name="ce34"/>
          <table:covered-table-cell table:number-columns-repeated="2" table:style-name="ce42"/>
          <table:table-cell table:number-columns-repeated="1010"/>
        </table:table-row>
        <table:table-row table:style-name="ro2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covered-table-cell table:style-name="ce25"/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OCIAL</text:p>
          </table:table-cell>
          <table:table-cell table:style-name="ce34" office:value-type="float" office:value="10803.93" table:number-columns-spanned="1" table:number-rows-spanned="2">
            <text:p>10803,93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16000">
            <text:p>160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Seguridad Social</text:p>
          </table:table-cell>
          <table:covered-table-cell table:style-name="ce34"/>
          <table:table-cell table:style-name="ce34" office:value-type="float" office:value="10803.93">
            <text:p>10803,93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160" table:number-columns-spanned="2" table:number-rows-spanned="1">
            <text:p>160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Cuotas sociales</text:p>
          </table:table-cell>
          <table:table-cell table:style-name="ce14" table:number-columns-repeated="2"/>
          <table:table-cell table:style-name="ce34" office:value-type="float" office:value="10803.93">
            <text:p>10803,93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16">
            <text:p>16</text:p>
          </table:table-cell>
          <table:table-cell table:style-name="ce14"/>
          <table:table-cell table:style-name="ce26" office:value-type="string">
            <text:p>Cuotas, prestaciones y gastos sociales a cargo del em</text:p>
          </table:table-cell>
          <table:table-cell table:style-name="ce14" table:number-columns-repeated="3"/>
          <table:table-cell table:style-name="ce32" office:value-type="float" office:value="10803.93" table:number-columns-spanned="2" table:number-rows-spanned="1">
            <text:p>10803,93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5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/>
          <table:table-cell table:style-name="ce13" office:value-type="float" office:value="1">
            <text:p>1</text:p>
          </table:table-cell>
          <table:table-cell table:style-name="ce27" office:value-type="string">
            <text:p>GASTOS DE PERSONAL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3" office:value-type="float" office:value="40139.66" table:number-columns-spanned="2" table:number-rows-spanned="1">
            <text:p>40139,66</text:p>
          </table:table-cell>
          <table:covered-table-cell table:style-name="ce43"/>
          <table:table-cell table:number-columns-repeated="1010"/>
        </table:table-row>
        <table:table-row table:style-name="ro1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GESTIÓN PATRIMONIO;</text:p>
          </table:table-cell>
          <table:table-cell table:style-name="ce14" table:number-columns-repeated="3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RRENDAMIENTO EDIFICIOS Y OTR.CONT. 1º A</text:p>
          </table:table-cell>
          <table:table-cell table:style-name="ce32" office:value-type="float" office:value="23052" table:number-columns-spanned="1" table:number-rows-spanned="2">
            <text:p>23052</text:p>
          </table:table-cell>
          <table:table-cell table:style-name="ce14" table:number-columns-repeated="2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0200">
            <text:p>202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arrend cáno edifi y otras construcc</text:p>
          </table:table-cell>
          <table:covered-table-cell table:style-name="ce32"/>
          <table:table-cell table:style-name="ce34" office:value-type="float" office:value="23052">
            <text:p>23052</text:p>
          </table:table-cell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02" table:number-columns-spanned="2" table:number-rows-spanned="1">
            <text:p>202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rrendamientos de edificios y otras construcciones</text:p>
          </table:table-cell>
          <table:table-cell table:style-name="ce14" table:number-columns-repeated="2"/>
          <table:table-cell table:style-name="ce34" office:value-type="float" office:value="23052">
            <text:p>23052</text:p>
          </table:table-cell>
          <table:table-cell table:style-name="ce14" table:number-columns-spanned="2" table:number-rows-spanned="1"/>
          <table:covered-table-cell table:style-name="ce14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2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0">
            <text:p>20</text:p>
          </table:table-cell>
          <table:table-cell table:style-name="ce14"/>
          <table:table-cell table:style-name="ce27" office:value-type="string">
            <text:p>Arrendamientos y cánones</text:p>
          </table:table-cell>
          <table:table-cell table:style-name="ce14" table:number-columns-repeated="3"/>
          <table:table-cell table:style-name="ce32" office:value-type="float" office:value="23052" table:number-columns-spanned="2" table:number-rows-spanned="1">
            <text:p>23052</text:p>
          </table:table-cell>
          <table:covered-table-cell table:style-name="ce32"/>
          <table:table-cell table:style-name="ce42" table:number-columns-spanned="2" table:number-rows-spanned="1"/>
          <table:covered-table-cell table:style-name="ce42"/>
          <table:table-cell table:number-columns-repeated="1010"/>
        </table:table-row>
        <table:table-row table:style-name="ro87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 table:number-columns-repeated="2"/>
          <table:table-cell table:style-name="ce57"/>
          <table:table-cell table:style-name="ce15" table:number-columns-repeated="3"/>
          <table:table-cell table:style-name="ce15" table:number-columns-spanned="2" table:number-rows-spanned="1"/>
          <table:covered-table-cell table:style-name="ce15"/>
          <table:table-cell table:style-name="ce28" table:number-columns-spanned="2" table:number-rows-spanned="1"/>
          <table:covered-table-cell table:style-name="ce28"/>
          <table:table-cell table:number-columns-repeated="1010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4" table:style-name="ta9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94" table:number-columns-spanned="1" table:number-rows-spanned="2">
            <text:p>94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33 <text:s text:c="11"/>GESTI PATRI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55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GESTIÓN PATRIMONIO; OTROS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OS DIVERSOS</text:p>
          </table:table-cell>
          <table:table-cell table:style-name="ce34" office:value-type="float" office:value="5000" table:number-columns-spanned="1" table:number-rows-spanned="2">
            <text:p>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699">
            <text:p>22699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es y serv mater sumi otros gastos diver</text:p>
          </table:table-cell>
          <table:covered-table-cell table:style-name="ce34"/>
          <table:table-cell table:style-name="ce54" office:value-type="float" office:value="5000">
            <text:p>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9">
          <table:table-cell table:style-name="ce8"/>
          <table:table-cell table:style-name="ce14"/>
          <table:table-cell table:style-name="ce18" office:value-type="float" office:value="226" table:number-columns-spanned="2" table:number-rows-spanned="1">
            <text:p>226</text:p>
          </table:table-cell>
          <table:covered-table-cell table:style-name="ce18"/>
          <table:table-cell table:style-name="ce14" table:number-columns-repeated="2"/>
          <table:table-cell table:style-name="ce27" office:value-type="string">
            <text:p>Gastos diversos</text:p>
          </table:table-cell>
          <table:table-cell table:style-name="ce14" table:number-columns-repeated="2"/>
          <table:table-cell table:style-name="ce69" office:value-type="float" office:value="5000">
            <text:p>5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0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5" office:value-type="string">
            <text:p>APLICACIÓN: GESTIÓN PATRIMONIO; ESTUDIOS Y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1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BAJOS TÉCNICOS</text:p>
          </table:table-cell>
          <table:table-cell table:style-name="ce32" office:value-type="float" office:value="10000" table:number-columns-spanned="1" table:number-rows-spanned="2">
            <text:p>10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22706">
            <text:p>22706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gast corri bien servi mater sumi y otro trab estud trab t</text:p>
          </table:table-cell>
          <table:covered-table-cell table:style-name="ce32"/>
          <table:table-cell table:style-name="ce34" office:value-type="float" office:value="10000">
            <text:p>10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227" table:number-columns-spanned="2" table:number-rows-spanned="1">
            <text:p>227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Trabajos realizados por otras empresas y profesional</text:p>
          </table:table-cell>
          <table:table-cell table:style-name="ce14" table:number-columns-repeated="2"/>
          <table:table-cell table:style-name="ce61" office:value-type="float" office:value="10000">
            <text:p>10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22">
            <text:p>22</text:p>
          </table:table-cell>
          <table:table-cell table:style-name="ce14"/>
          <table:table-cell table:style-name="ce26" office:value-type="string">
            <text:p>Material, suministros y otros</text:p>
          </table:table-cell>
          <table:table-cell table:style-name="ce14" table:number-columns-repeated="2"/>
          <table:table-cell table:style-name="ce42"/>
          <table:table-cell table:style-name="ce64" office:value-type="float" office:value="15000">
            <text:p>15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2">
            <text:p>2</text:p>
          </table:table-cell>
          <table:table-cell table:style-name="ce27" office:value-type="string">
            <text:p>GASTOS CORRIENTES EN BIENES Y SERVICIO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38052" table:number-columns-spanned="3" table:number-rows-spanned="1">
            <text:p>38052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78191.66" table:number-columns-spanned="3" table:number-rows-spanned="1">
            <text:p>78191,66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4" table:number-rows-repeated="104855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95" table:style-name="ta9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6" table:default-cell-style-name="Excel_20_Built-in_20_Normal"/>
        <table:table-column table:style-name="co27" table:default-cell-style-name="Excel_20_Built-in_20_Normal"/>
        <table:table-column table:style-name="co28" table:default-cell-style-name="Excel_20_Built-in_20_Normal"/>
        <table:table-column table:style-name="co24" table:default-cell-style-name="Excel_20_Built-in_20_Normal"/>
        <table:table-column table:style-name="co29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3" table:number-rows-spanned="2">
            <text:p>Ayuntamiento de Mogán</text:p>
          </table:table-cell>
          <table:covered-table-cell table:number-columns-repeated="2" table:style-name="ce2"/>
          <table:table-cell table:style-name="ce20" office:value-type="string" table:number-columns-spanned="7" table:number-rows-spanned="1">
            <text:p>Fecha Obtención</text:p>
          </table:table-cell>
          <table:covered-table-cell table:number-columns-repeated="6" table:style-name="ce21"/>
          <table:table-cell table:style-name="ce37" office:value-type="string" table:number-columns-spanned="2" table:number-rows-spanned="1">
            <text:p>26/10/2022</text:p>
          </table:table-cell>
          <table:covered-table-cell table:style-name="ce40"/>
          <table:table-cell table:style-name="ce40" office:value-type="string">
            <text:p>13:16:01</text:p>
          </table:table-cell>
          <table:table-cell table:number-columns-repeated="1011"/>
        </table:table-row>
        <table:table-row table:style-name="ro2">
          <table:covered-table-cell table:number-columns-repeated="3" table:style-name="ce2"/>
          <table:table-cell table:style-name="ce3" table:number-columns-spanned="7" table:number-rows-spanned="2"/>
          <table:covered-table-cell table:number-columns-repeated="6" table:style-name="ce5"/>
          <table:table-cell table:style-name="ce38" office:value-type="string" table:number-columns-spanned="2" table:number-rows-spanned="2">
            <text:p>Pág.</text:p>
          </table:table-cell>
          <table:covered-table-cell table:style-name="ce39"/>
          <table:table-cell table:style-name="ce73" office:value-type="float" office:value="95" table:number-columns-spanned="1" table:number-rows-spanned="2">
            <text:p>95</text:p>
          </table:table-cell>
          <table:table-cell table:number-columns-repeated="1011"/>
        </table:table-row>
        <table:table-row table:style-name="ro3">
          <table:table-cell table:style-name="ce3" table:number-columns-spanned="3" table:number-rows-spanned="1"/>
          <table:covered-table-cell table:number-columns-repeated="9" table:style-name="ce5"/>
          <table:covered-table-cell table:number-columns-repeated="2" table:style-name="ce39"/>
          <table:covered-table-cell table:style-name="ce74"/>
          <table:table-cell table:number-columns-repeated="1011"/>
        </table:table-row>
        <table:table-row table:style-name="ro4">
          <table:table-cell table:style-name="ce4" office:value-type="string">
            <text:p>PRESUPUESTO DE GASTOS Por Clasificación Programa Desglosado por Aplicac. <text:s text:c="79"/>PRESUPUESTO DE GASTOS EJERCICIO <text:s text:c="14"/>2023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(ANTEPROYECTO)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941 <text:s text:c="11"/>TRANSFE COMUNI AUTÓNO;</text:p>
          </table:table-cell>
          <table:table-cell table:number-columns-repeated="1023"/>
        </table:table-row>
        <table:table-row table:style-name="ro4">
          <table:table-cell table:style-name="ce4" office:value-type="string">
            <text:p>Programa:</text:p>
          </table:table-cell>
          <table:table-cell table:number-columns-repeated="1023"/>
        </table:table-row>
        <table:table-row table:style-name="ro5">
          <table:table-cell table:style-name="ce5"/>
          <table:table-cell table:style-name="ce11" office:value-type="string" table:number-columns-spanned="3" table:number-rows-spanned="1">
            <text:p>--- Clasificación ---</text:p>
          </table:table-cell>
          <table:covered-table-cell table:number-columns-repeated="2" table:style-name="ce16"/>
          <table:table-cell table:style-name="ce5"/>
          <table:table-cell table:style-name="ce8"/>
          <table:table-cell table:style-name="ce24" office:value-type="string" table:number-columns-spanned="1" table:number-rows-spanned="2">
            <text:p>DENOMINACIÓN DE LAS APLICACIONES</text:p>
          </table:table-cell>
          <table:table-cell table:style-name="ce28"/>
          <table:table-cell table:style-name="ce33"/>
          <table:table-cell table:style-name="ce17" office:value-type="string">
            <text:p>Créditos Iniciales</text:p>
          </table:table-cell>
          <table:table-cell table:style-name="ce33"/>
          <table:table-cell table:style-name="ce33" table:number-columns-spanned="3" table:number-rows-spanned="1"/>
          <table:covered-table-cell table:number-columns-repeated="2" table:style-name="ce33"/>
          <table:table-cell table:number-columns-repeated="1010"/>
        </table:table-row>
        <table:table-row table:style-name="ro6">
          <table:table-cell table:style-name="ce6" office:value-type="string">
            <text:p>Org.</text:p>
          </table:table-cell>
          <table:table-cell table:style-name="ce6" office:value-type="string">
            <text:p>Econ.</text:p>
          </table:table-cell>
          <table:table-cell table:style-name="ce17" office:value-type="string" table:number-columns-spanned="2" table:number-rows-spanned="1">
            <text:p>Cto.</text:p>
          </table:table-cell>
          <table:covered-table-cell table:style-name="ce17"/>
          <table:table-cell table:style-name="ce17" office:value-type="string">
            <text:p>Art.</text:p>
          </table:table-cell>
          <table:table-cell table:style-name="ce22" office:value-type="string">
            <text:p>Cap.</text:p>
          </table:table-cell>
          <table:covered-table-cell table:style-name="ce24"/>
          <table:table-cell table:style-name="ce29" office:value-type="string">
            <text:p>Orgánicas</text:p>
          </table:table-cell>
          <table:table-cell table:style-name="ce29" office:value-type="string">
            <text:p>Económicas</text:p>
          </table:table-cell>
          <table:table-cell table:style-name="ce41" office:value-type="string">
            <text:p>Conceptos <text:s text:c="20"/>Artí</text:p>
          </table:table-cell>
          <table:table-cell table:style-name="ce63" office:value-type="string">
            <text:p>culos</text:p>
          </table:table-cell>
          <table:table-cell table:style-name="ce41" office:value-type="string" table:number-columns-spanned="3" table:number-rows-spanned="1">
            <text:p>Capítulos</text:p>
          </table:table-cell>
          <table:covered-table-cell table:style-name="ce29"/>
          <table:covered-table-cell table:style-name="ce41"/>
          <table:table-cell table:number-columns-repeated="1010"/>
        </table:table-row>
        <table:table-row table:style-name="ro9">
          <table:table-cell table:style-name="ce7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repeated="2"/>
          <table:table-cell table:style-name="ce25" office:value-type="string">
            <text:p>APLICACIÓN: TRANSF COMUNIDADES</text:p>
          </table:table-cell>
          <table:table-cell table:style-name="ce12" table:number-columns-repeated="2"/>
          <table:table-cell table:style-name="ce19"/>
          <table:table-cell table:style-name="ce7"/>
          <table:table-cell table:style-name="ce19" table:number-columns-spanned="3" table:number-rows-spanned="1"/>
          <table:covered-table-cell table:style-name="ce12"/>
          <table:covered-table-cell table:style-name="ce19"/>
          <table:table-cell table:number-columns-repeated="1010"/>
        </table:table-row>
        <table:table-row table:style-name="ro56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AUTÓNOMAS; AGENCIA PROTECCIÓN MEDIO</text:p>
          </table:table-cell>
          <table:table-cell table:style-name="ce14" table:number-columns-repeated="2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7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URBAN</text:p>
          </table:table-cell>
          <table:table-cell table:style-name="ce32" office:value-type="float" office:value="15000" table:number-columns-spanned="1" table:number-rows-spanned="2">
            <text:p>15000</text:p>
          </table:table-cell>
          <table:table-cell table:style-name="ce14"/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2">
          <table:table-cell table:style-name="ce8"/>
          <table:table-cell table:style-name="ce13" office:value-type="float" office:value="45100">
            <text:p>45100</text:p>
          </table:table-cell>
          <table:table-cell table:style-name="ce14" table:number-columns-spanned="2" table:number-rows-spanned="1"/>
          <table:covered-table-cell table:style-name="ce14"/>
          <table:table-cell table:style-name="ce14" table:number-columns-repeated="2"/>
          <table:table-cell table:style-name="ce26" office:value-type="string">
            <text:p>transf corri comu auto orga auto agencia comunid autó</text:p>
          </table:table-cell>
          <table:covered-table-cell table:style-name="ce32"/>
          <table:table-cell table:style-name="ce34" office:value-type="float" office:value="15000">
            <text:p>15000</text:p>
          </table:table-cell>
          <table:table-cell table:style-name="ce42"/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3">
          <table:table-cell table:style-name="ce8"/>
          <table:table-cell table:style-name="ce14"/>
          <table:table-cell table:style-name="ce18" office:value-type="float" office:value="451" table:number-columns-spanned="2" table:number-rows-spanned="1">
            <text:p>451</text:p>
          </table:table-cell>
          <table:covered-table-cell table:style-name="ce18"/>
          <table:table-cell table:style-name="ce14" table:number-columns-repeated="2"/>
          <table:table-cell table:style-name="ce26" office:value-type="string">
            <text:p>A Organismos Autónomos y agencias de las Comunida</text:p>
          </table:table-cell>
          <table:table-cell table:style-name="ce14" table:number-columns-repeated="2"/>
          <table:table-cell table:style-name="ce61" office:value-type="float" office:value="15000">
            <text:p>15000</text:p>
          </table:table-cell>
          <table:table-cell table:style-name="ce8"/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4">
          <table:table-cell table:style-name="ce8"/>
          <table:table-cell table:style-name="ce14"/>
          <table:table-cell table:style-name="ce14" table:number-columns-spanned="2" table:number-rows-spanned="1"/>
          <table:covered-table-cell table:style-name="ce14"/>
          <table:table-cell table:style-name="ce13" office:value-type="float" office:value="45">
            <text:p>45</text:p>
          </table:table-cell>
          <table:table-cell table:style-name="ce14"/>
          <table:table-cell table:style-name="ce26" office:value-type="string">
            <text:p>A Comunidades Autónomas</text:p>
          </table:table-cell>
          <table:table-cell table:style-name="ce14" table:number-columns-repeated="2"/>
          <table:table-cell table:style-name="ce42"/>
          <table:table-cell table:style-name="ce64" office:value-type="float" office:value="15000">
            <text:p>15000</text:p>
          </table:table-cell>
          <table:table-cell table:style-name="ce42" table:number-columns-spanned="3" table:number-rows-spanned="1"/>
          <table:covered-table-cell table:style-name="ce14"/>
          <table:covered-table-cell table:style-name="ce42"/>
          <table:table-cell table:number-columns-repeated="1010"/>
        </table:table-row>
        <table:table-row table:style-name="ro16">
          <table:table-cell table:style-name="ce9"/>
          <table:table-cell table:style-name="ce15"/>
          <table:table-cell table:style-name="ce15" table:number-columns-spanned="2" table:number-rows-spanned="1"/>
          <table:covered-table-cell table:style-name="ce15"/>
          <table:table-cell table:style-name="ce15"/>
          <table:table-cell table:style-name="ce23" office:value-type="float" office:value="4">
            <text:p>4</text:p>
          </table:table-cell>
          <table:table-cell table:style-name="ce27" office:value-type="string">
            <text:p>TRANSFERENCIAS CORRIENTES</text:p>
          </table:table-cell>
          <table:table-cell table:style-name="ce15" table:number-columns-repeated="2"/>
          <table:table-cell table:style-name="ce28"/>
          <table:table-cell table:style-name="ce9"/>
          <table:table-cell table:style-name="ce65" office:value-type="float" office:value="15000" table:number-columns-spanned="3" table:number-rows-spanned="1">
            <text:p>15000</text:p>
          </table:table-cell>
          <table:covered-table-cell table:style-name="ce55"/>
          <table:covered-table-cell table:style-name="ce65"/>
          <table:table-cell table:number-columns-repeated="1010"/>
        </table:table-row>
        <table:table-row table:style-name="ro18">
          <table:table-cell table:style-name="ce10"/>
          <table:table-cell table:style-name="ce7"/>
          <table:table-cell table:style-name="ce19" table:number-columns-spanned="2" table:number-rows-spanned="1"/>
          <table:covered-table-cell table:style-name="ce19"/>
          <table:table-cell table:style-name="ce7"/>
          <table:table-cell table:style-name="ce12" table:number-columns-repeated="2"/>
          <table:table-cell table:style-name="ce19"/>
          <table:table-cell table:style-name="ce10"/>
          <table:table-cell table:style-name="ce62" office:value-type="string">
            <text:p>Total Programa</text:p>
          </table:table-cell>
          <table:table-cell table:style-name="ce7"/>
          <table:table-cell table:style-name="ce66" office:value-type="float" office:value="15000" table:number-columns-spanned="3" table:number-rows-spanned="1">
            <text:p>15000</text:p>
          </table:table-cell>
          <table:covered-table-cell table:style-name="ce72"/>
          <table:covered-table-cell table:style-name="ce66"/>
          <table:table-cell table:number-columns-repeated="1010"/>
        </table:table-row>
        <table:table-row table:style-name="ro5">
          <table:table-cell table:style-name="ce28"/>
          <table:table-cell table:style-name="ce9"/>
          <table:table-cell table:style-name="ce28" table:number-columns-spanned="2" table:number-rows-spanned="1"/>
          <table:covered-table-cell table:style-name="ce28"/>
          <table:table-cell table:style-name="ce9"/>
          <table:table-cell table:style-name="ce15" table:number-columns-repeated="2"/>
          <table:table-cell table:style-name="ce28"/>
          <table:table-cell table:style-name="ce33"/>
          <table:table-cell table:style-name="ce87" office:value-type="string" table:number-columns-spanned="2" table:number-rows-spanned="1">
            <text:p>Total Presupuesto</text:p>
          </table:table-cell>
          <table:covered-table-cell table:style-name="ce87"/>
          <table:table-cell table:style-name="ce88" office:value-type="float" office:value="48550760.92" table:number-columns-spanned="3" table:number-rows-spanned="1">
            <text:p>48550760,92</text:p>
          </table:table-cell>
          <table:covered-table-cell table:number-columns-repeated="2" table:style-name="ce88"/>
          <table:table-cell table:number-columns-repeated="1010"/>
        </table:table-row>
        <table:table-row table:style-name="ro4" table:number-rows-repeated="1048557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1:24:5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" style:display-name="PageStyle_Sheet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" style:display-name="PageStyle_Sheet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" style:display-name="PageStyle_Sheet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0" style:display-name="PageStyle_Sheet1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1" style:display-name="PageStyle_Sheet1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2" style:display-name="PageStyle_Sheet1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3" style:display-name="PageStyle_Sheet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4" style:display-name="PageStyle_Sheet1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5" style:display-name="PageStyle_Sheet1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6" style:display-name="PageStyle_Sheet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7" style:display-name="PageStyle_Sheet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8" style:display-name="PageStyle_Sheet1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9" style:display-name="PageStyle_Sheet1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0" style:display-name="PageStyle_Sheet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1" style:display-name="PageStyle_Sheet2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2" style:display-name="PageStyle_Sheet2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3" style:display-name="PageStyle_Sheet2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4" style:display-name="PageStyle_Sheet2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5" style:display-name="PageStyle_Sheet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6" style:display-name="PageStyle_Sheet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7" style:display-name="PageStyle_Sheet2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8" style:display-name="PageStyle_Sheet2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9" style:display-name="PageStyle_Sheet2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0" style:display-name="PageStyle_Sheet3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1" style:display-name="PageStyle_Sheet3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2" style:display-name="PageStyle_Sheet3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3" style:display-name="PageStyle_Sheet3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4" style:display-name="PageStyle_Sheet3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5" style:display-name="PageStyle_Sheet3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6" style:display-name="PageStyle_Sheet3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7" style:display-name="PageStyle_Sheet3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8" style:display-name="PageStyle_Sheet3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9" style:display-name="PageStyle_Sheet3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0" style:display-name="PageStyle_Sheet4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1" style:display-name="PageStyle_Sheet4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2" style:display-name="PageStyle_Sheet4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3" style:display-name="PageStyle_Sheet4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4" style:display-name="PageStyle_Sheet4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5" style:display-name="PageStyle_Sheet4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6" style:display-name="PageStyle_Sheet4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7" style:display-name="PageStyle_Sheet4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8" style:display-name="PageStyle_Sheet4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9" style:display-name="PageStyle_Sheet4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0" style:display-name="PageStyle_Sheet5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1" style:display-name="PageStyle_Sheet5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2" style:display-name="PageStyle_Sheet5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3" style:display-name="PageStyle_Sheet5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4" style:display-name="PageStyle_Sheet5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5" style:display-name="PageStyle_Sheet5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6" style:display-name="PageStyle_Sheet5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7" style:display-name="PageStyle_Sheet5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8" style:display-name="PageStyle_Sheet5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9" style:display-name="PageStyle_Sheet5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0" style:display-name="PageStyle_Sheet6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1" style:display-name="PageStyle_Sheet6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2" style:display-name="PageStyle_Sheet6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3" style:display-name="PageStyle_Sheet6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4" style:display-name="PageStyle_Sheet6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5" style:display-name="PageStyle_Sheet6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6" style:display-name="PageStyle_Sheet6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7" style:display-name="PageStyle_Sheet6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8" style:display-name="PageStyle_Sheet6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9" style:display-name="PageStyle_Sheet6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0" style:display-name="PageStyle_Sheet7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1" style:display-name="PageStyle_Sheet7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2" style:display-name="PageStyle_Sheet7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3" style:display-name="PageStyle_Sheet7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4" style:display-name="PageStyle_Sheet7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5" style:display-name="PageStyle_Sheet7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6" style:display-name="PageStyle_Sheet7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7" style:display-name="PageStyle_Sheet7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8" style:display-name="PageStyle_Sheet7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9" style:display-name="PageStyle_Sheet7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0" style:display-name="PageStyle_Sheet8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1" style:display-name="PageStyle_Sheet8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2" style:display-name="PageStyle_Sheet8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3" style:display-name="PageStyle_Sheet8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4" style:display-name="PageStyle_Sheet8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5" style:display-name="PageStyle_Sheet8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6" style:display-name="PageStyle_Sheet8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7" style:display-name="PageStyle_Sheet8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8" style:display-name="PageStyle_Sheet8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9" style:display-name="PageStyle_Sheet8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0" style:display-name="PageStyle_Sheet9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1" style:display-name="PageStyle_Sheet9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2" style:display-name="PageStyle_Sheet9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3" style:display-name="PageStyle_Sheet9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4" style:display-name="PageStyle_Sheet9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5" style:display-name="PageStyle_Sheet9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95" meta:cell-count="6088" meta:object-count="0"/>
    <meta:generator>OpenOffice/4.1.15$Win32 OpenOffice.org_project/4115m2$Build-9813</meta:generator>
  </office:meta>
</office:document-meta>
</file>