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PRIM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35.75" table:number-columns-spanned="2" table:number-rows-spanned="1">
            <text:p>35,75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PRIM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17.88" table:number-columns-spanned="2" table:number-rows-spanned="1">
            <text:p>17,88</text:p>
          </table:table-cell>
          <table:covered-table-cell table:style-name="ce10"/>
          <table:table-cell table:style-name="ce10" office:value-type="float" office:value="113.12" table:number-columns-spanned="2" table:number-rows-spanned="1">
            <text:p>113,12</text:p>
          </table:table-cell>
          <table:covered-table-cell table:style-name="ce10"/>
          <table:table-cell table:style-name="ce10" office:value-type="float" office:value="36.92" table:number-columns-spanned="2" table:number-rows-spanned="1">
            <text:p>36,92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12.59" table:number-columns-spanned="2" table:number-rows-spanned="1">
            <text:p>12,59</text:p>
          </table:table-cell>
          <table:covered-table-cell table:style-name="ce10"/>
          <table:table-cell table:style-name="ce10" office:value-type="float" office:value="5.9" table:number-columns-spanned="2" table:number-rows-spanned="1">
            <text:p>5,90</text:p>
          </table:table-cell>
          <table:covered-table-cell table:style-name="ce10"/>
          <table:table-cell table:style-name="ce10" office:value-type="float" office:value="12.11" table:number-columns-spanned="2" table:number-rows-spanned="1">
            <text:p>12,11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8.91" table:number-columns-spanned="2" table:number-rows-spanned="1">
            <text:p>8,91</text:p>
          </table:table-cell>
          <table:covered-table-cell table:style-name="ce10"/>
          <table:table-cell table:style-name="ce10" office:value-type="float" office:value="7.94" table:number-columns-spanned="2" table:number-rows-spanned="1">
            <text:p>7,94</text:p>
          </table:table-cell>
          <table:covered-table-cell table:style-name="ce10"/>
          <table:table-cell table:style-name="ce10" office:value-type="float" office:value="8.7" table:number-columns-spanned="2" table:number-rows-spanned="1">
            <text:p>8,70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30:5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30:55.94</dc:date>
    <meta:document-statistic meta:table-count="2" meta:cell-count="38" meta:object-count="2"/>
    <meta:generator>OpenOffice/4.1.15$Win32 OpenOffice.org_project/4115m2$Build-9813</meta:generator>
  </office:meta>
</office:document-meta>
</file>