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SEGUND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30.79" table:number-columns-spanned="2" table:number-rows-spanned="1">
            <text:p>30,79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SEGUND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16.88" table:number-columns-spanned="2" table:number-rows-spanned="1">
            <text:p>16,88</text:p>
          </table:table-cell>
          <table:covered-table-cell table:style-name="ce10"/>
          <table:table-cell table:style-name="ce10" office:value-type="float" office:value="82.97" table:number-columns-spanned="2" table:number-rows-spanned="1">
            <text:p>82,97</text:p>
          </table:table-cell>
          <table:covered-table-cell table:style-name="ce10"/>
          <table:table-cell table:style-name="ce10" office:value-type="float" office:value="31.5" table:number-columns-spanned="2" table:number-rows-spanned="1">
            <text:p>31,50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5.6" table:number-columns-spanned="2" table:number-rows-spanned="1">
            <text:p>15,60</text:p>
          </table:table-cell>
          <table:covered-table-cell table:style-name="ce10"/>
          <table:table-cell table:style-name="ce10" office:value-type="float" office:value="10.18" table:number-columns-spanned="2" table:number-rows-spanned="1">
            <text:p>10,18</text:p>
          </table:table-cell>
          <table:covered-table-cell table:style-name="ce10"/>
          <table:table-cell table:style-name="ce10" office:value-type="float" office:value="14.58" table:number-columns-spanned="2" table:number-rows-spanned="1">
            <text:p>14,58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9.41" table:number-columns-spanned="2" table:number-rows-spanned="1">
            <text:p>9,41</text:p>
          </table:table-cell>
          <table:covered-table-cell table:style-name="ce10"/>
          <table:table-cell table:style-name="ce10" office:value-type="float" office:value="2.87" table:number-columns-spanned="2" table:number-rows-spanned="1">
            <text:p>2,87</text:p>
          </table:table-cell>
          <table:covered-table-cell table:style-name="ce10"/>
          <table:table-cell table:style-name="ce10" office:value-type="float" office:value="8.11" table:number-columns-spanned="2" table:number-rows-spanned="1">
            <text:p>8,11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32:2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32:22.56</dc:date>
    <meta:document-statistic meta:table-count="2" meta:cell-count="38" meta:object-count="2"/>
    <meta:generator>OpenOffice/4.1.15$Win32 OpenOffice.org_project/4115m2$Build-9813</meta:generator>
  </office:meta>
</office:document-meta>
</file>