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TERC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41.55" table:number-columns-spanned="2" table:number-rows-spanned="1">
            <text:p>41,55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TERC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11.14" table:number-columns-spanned="2" table:number-rows-spanned="1">
            <text:p>11,14</text:p>
          </table:table-cell>
          <table:covered-table-cell table:style-name="ce10"/>
          <table:table-cell table:style-name="ce10" office:value-type="float" office:value="201.02" table:number-columns-spanned="2" table:number-rows-spanned="1">
            <text:p>201,02</text:p>
          </table:table-cell>
          <table:covered-table-cell table:style-name="ce10"/>
          <table:table-cell table:style-name="ce10" office:value-type="float" office:value="42.55" table:number-columns-spanned="2" table:number-rows-spanned="1">
            <text:p>42,55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4.56" table:number-columns-spanned="2" table:number-rows-spanned="1">
            <text:p>14,56</text:p>
          </table:table-cell>
          <table:covered-table-cell table:style-name="ce10"/>
          <table:table-cell table:style-name="ce10" office:value-type="float" office:value="15.54" table:number-columns-spanned="2" table:number-rows-spanned="1">
            <text:p>15,54</text:p>
          </table:table-cell>
          <table:covered-table-cell table:style-name="ce10"/>
          <table:table-cell table:style-name="ce10" office:value-type="float" office:value="14.8" table:number-columns-spanned="2" table:number-rows-spanned="1">
            <text:p>14,80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8.66" table:number-columns-spanned="2" table:number-rows-spanned="1">
            <text:p>8,66</text:p>
          </table:table-cell>
          <table:covered-table-cell table:style-name="ce10"/>
          <table:table-cell table:style-name="ce10" office:value-type="float" office:value="13.74" table:number-columns-spanned="2" table:number-rows-spanned="1">
            <text:p>13,74</text:p>
          </table:table-cell>
          <table:covered-table-cell table:style-name="ce10"/>
          <table:table-cell table:style-name="ce10" office:value-type="float" office:value="10.12" table:number-columns-spanned="2" table:number-rows-spanned="1">
            <text:p>10,12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34:4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34:41.90</dc:date>
    <meta:document-statistic meta:table-count="2" meta:cell-count="38" meta:object-count="2"/>
    <meta:generator>OpenOffice/4.1.15$Win32 OpenOffice.org_project/4115m2$Build-9813</meta:generator>
  </office:meta>
</office:document-meta>
</file>