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87cm"/>
    </style:style>
    <style:style style:name="co2" style:family="table-column">
      <style:table-column-properties fo:break-before="auto" style:column-width="1.75cm"/>
    </style:style>
    <style:style style:name="co3" style:family="table-column">
      <style:table-column-properties fo:break-before="auto" style:column-width="1.977cm"/>
    </style:style>
    <style:style style:name="co4" style:family="table-column">
      <style:table-column-properties fo:break-before="auto" style:column-width="3.844cm"/>
    </style:style>
    <style:style style:name="co5" style:family="table-column">
      <style:table-column-properties fo:break-before="auto" style:column-width="4.523cm"/>
    </style:style>
    <style:style style:name="co6" style:family="table-column">
      <style:table-column-properties fo:break-before="auto" style:column-width="3.447cm"/>
    </style:style>
    <style:style style:name="co7" style:family="table-column">
      <style:table-column-properties fo:break-before="auto" style:column-width="3.955cm"/>
    </style:style>
    <style:style style:name="co8" style:family="table-column">
      <style:table-column-properties fo:break-before="auto" style:column-width="1.035cm"/>
    </style:style>
    <style:style style:name="co9" style:family="table-column">
      <style:table-column-properties fo:break-before="auto" style:column-width="2.214cm"/>
    </style:style>
    <style:style style:name="co10" style:family="table-column">
      <style:table-column-properties fo:break-before="auto" style:column-width="2.013cm"/>
    </style:style>
    <style:style style:name="co11" style:family="table-column">
      <style:table-column-properties fo:break-before="auto" style:column-width="0.372cm"/>
    </style:style>
    <style:style style:name="co12" style:family="table-column">
      <style:table-column-properties fo:break-before="auto" style:column-width="1.707cm"/>
    </style:style>
    <style:style style:name="co13" style:family="table-column">
      <style:table-column-properties fo:break-before="auto" style:column-width="3.454cm"/>
    </style:style>
    <style:style style:name="co14" style:family="table-column">
      <style:table-column-properties fo:break-before="auto" style:column-width="3.946cm"/>
    </style:style>
    <style:style style:name="co15" style:family="table-column">
      <style:table-column-properties fo:break-before="auto" style:column-width="3.45cm"/>
    </style:style>
    <style:style style:name="co16" style:family="table-column">
      <style:table-column-properties fo:break-before="auto" style:column-width="3.948cm"/>
    </style:style>
    <style:style style:name="co17" style:family="table-column">
      <style:table-column-properties fo:break-before="auto" style:column-width="2.965cm"/>
    </style:style>
    <style:style style:name="co18" style:family="table-column">
      <style:table-column-properties fo:break-before="auto" style:column-width="4.434cm"/>
    </style:style>
    <style:style style:name="co19" style:family="table-column">
      <style:table-column-properties fo:break-before="auto" style:column-width="7.017cm"/>
    </style:style>
    <style:style style:name="co20" style:family="table-column">
      <style:table-column-properties fo:break-before="auto" style:column-width="3.644cm"/>
    </style:style>
    <style:style style:name="co21" style:family="table-column">
      <style:table-column-properties fo:break-before="auto" style:column-width="3.755cm"/>
    </style:style>
    <style:style style:name="co22" style:family="table-column">
      <style:table-column-properties fo:break-before="auto" style:column-width="3.431cm"/>
    </style:style>
    <style:style style:name="co23" style:family="table-column">
      <style:table-column-properties fo:break-before="auto" style:column-width="3.971cm"/>
    </style:style>
    <style:style style:name="co24" style:family="table-column">
      <style:table-column-properties fo:break-before="auto" style:column-width="3.662cm"/>
    </style:style>
    <style:style style:name="co25" style:family="table-column">
      <style:table-column-properties fo:break-before="auto" style:column-width="3.738cm"/>
    </style:style>
    <style:style style:name="co26" style:family="table-column">
      <style:table-column-properties fo:break-before="auto" style:column-width="3.463cm"/>
    </style:style>
    <style:style style:name="co27" style:family="table-column">
      <style:table-column-properties fo:break-before="auto" style:column-width="3.935cm"/>
    </style:style>
    <style:style style:name="co28" style:family="table-column">
      <style:table-column-properties fo:break-before="auto" style:column-width="2.923cm"/>
    </style:style>
    <style:style style:name="co29" style:family="table-column">
      <style:table-column-properties fo:break-before="auto" style:column-width="4.477cm"/>
    </style:style>
    <style:style style:name="co30" style:family="table-column">
      <style:table-column-properties fo:break-before="auto" style:column-width="3.425cm"/>
    </style:style>
    <style:style style:name="co31" style:family="table-column">
      <style:table-column-properties fo:break-before="auto" style:column-width="3.972cm"/>
    </style:style>
    <style:style style:name="co32" style:family="table-column">
      <style:table-column-properties fo:break-before="auto" style:column-width="3.642cm"/>
    </style:style>
    <style:style style:name="co33" style:family="table-column">
      <style:table-column-properties fo:break-before="auto" style:column-width="3.757cm"/>
    </style:style>
    <style:style style:name="co34" style:family="table-column">
      <style:table-column-properties fo:break-before="auto" style:column-width="3.544cm"/>
    </style:style>
    <style:style style:name="co35" style:family="table-column">
      <style:table-column-properties fo:break-before="auto" style:column-width="3.856cm"/>
    </style:style>
    <style:style style:name="co36" style:family="table-column">
      <style:table-column-properties fo:break-before="auto" style:column-width="3.672cm"/>
    </style:style>
    <style:style style:name="co37" style:family="table-column">
      <style:table-column-properties fo:break-before="auto" style:column-width="3.727cm"/>
    </style:style>
    <style:style style:name="co38" style:family="table-column">
      <style:table-column-properties fo:break-before="auto" style:column-width="3.676cm"/>
    </style:style>
    <style:style style:name="co39" style:family="table-column">
      <style:table-column-properties fo:break-before="auto" style:column-width="3.724cm"/>
    </style:style>
    <style:style style:name="co40" style:family="table-column">
      <style:table-column-properties fo:break-before="auto" style:column-width="2.298cm"/>
    </style:style>
    <style:style style:name="co41" style:family="table-column">
      <style:table-column-properties fo:break-before="auto" style:column-width="5.099cm"/>
    </style:style>
    <style:style style:name="co42" style:family="table-column">
      <style:table-column-properties fo:break-before="auto" style:column-width="2.947cm"/>
    </style:style>
    <style:style style:name="co43" style:family="table-column">
      <style:table-column-properties fo:break-before="auto" style:column-width="4.452cm"/>
    </style:style>
    <style:style style:name="co44" style:family="table-column">
      <style:table-column-properties fo:break-before="auto" style:column-width="2.903cm"/>
    </style:style>
    <style:style style:name="co45" style:family="table-column">
      <style:table-column-properties fo:break-before="auto" style:column-width="4.496cm"/>
    </style:style>
    <style:style style:name="co46" style:family="table-column">
      <style:table-column-properties fo:break-before="auto" style:column-width="2.662cm"/>
    </style:style>
    <style:style style:name="co47" style:family="table-column">
      <style:table-column-properties fo:break-before="auto" style:column-width="4.738cm"/>
    </style:style>
    <style:style style:name="co48" style:family="table-column">
      <style:table-column-properties fo:break-before="auto" style:column-width="2.847cm"/>
    </style:style>
    <style:style style:name="co49" style:family="table-column">
      <style:table-column-properties fo:break-before="auto" style:column-width="4.553cm"/>
    </style:style>
    <style:style style:name="co50" style:family="table-column">
      <style:table-column-properties fo:break-before="auto" style:column-width="2.561cm"/>
    </style:style>
    <style:style style:name="co51" style:family="table-column">
      <style:table-column-properties fo:break-before="auto" style:column-width="4.838cm"/>
    </style:style>
    <style:style style:name="co52" style:family="table-column">
      <style:table-column-properties fo:break-before="auto" style:column-width="3.584cm"/>
    </style:style>
    <style:style style:name="co53" style:family="table-column">
      <style:table-column-properties fo:break-before="auto" style:column-width="3.814cm"/>
    </style:style>
    <style:style style:name="co54" style:family="table-column">
      <style:table-column-properties fo:break-before="auto" style:column-width="3.313cm"/>
    </style:style>
    <style:style style:name="co55" style:family="table-column">
      <style:table-column-properties fo:break-before="auto" style:column-width="4.089cm"/>
    </style:style>
    <style:style style:name="co56" style:family="table-column">
      <style:table-column-properties fo:break-before="auto" style:column-width="3.052cm"/>
    </style:style>
    <style:style style:name="co57" style:family="table-column">
      <style:table-column-properties fo:break-before="auto" style:column-width="4.348cm"/>
    </style:style>
    <style:style style:name="co58" style:family="table-column">
      <style:table-column-properties fo:break-before="auto" style:column-width="3.455cm"/>
    </style:style>
    <style:style style:name="co59" style:family="table-column">
      <style:table-column-properties fo:break-before="auto" style:column-width="3.944cm"/>
    </style:style>
    <style:style style:name="co60" style:family="table-column">
      <style:table-column-properties fo:break-before="auto" style:column-width="3.05cm"/>
    </style:style>
    <style:style style:name="co61" style:family="table-column">
      <style:table-column-properties fo:break-before="auto" style:column-width="4.35cm"/>
    </style:style>
    <style:style style:name="co62" style:family="table-column">
      <style:table-column-properties fo:break-before="auto" style:column-width="3.708cm"/>
    </style:style>
    <style:style style:name="co63" style:family="table-column">
      <style:table-column-properties fo:break-before="auto" style:column-width="3.692cm"/>
    </style:style>
    <style:style style:name="co64" style:family="table-column">
      <style:table-column-properties fo:break-before="auto" style:column-width="3.641cm"/>
    </style:style>
    <style:style style:name="co65" style:family="table-column">
      <style:table-column-properties fo:break-before="auto" style:column-width="3.759cm"/>
    </style:style>
    <style:style style:name="co66" style:family="table-column">
      <style:table-column-properties fo:break-before="auto" style:column-width="3.591cm"/>
    </style:style>
    <style:style style:name="co67" style:family="table-column">
      <style:table-column-properties fo:break-before="auto" style:column-width="3.808cm"/>
    </style:style>
    <style:style style:name="co68" style:family="table-column">
      <style:table-column-properties fo:break-before="auto" style:column-width="3.276cm"/>
    </style:style>
    <style:style style:name="co69" style:family="table-column">
      <style:table-column-properties fo:break-before="auto" style:column-width="4.122cm"/>
    </style:style>
    <style:style style:name="co70" style:family="table-column">
      <style:table-column-properties fo:break-before="auto" style:column-width="2.828cm"/>
    </style:style>
    <style:style style:name="co71" style:family="table-column">
      <style:table-column-properties fo:break-before="auto" style:column-width="4.572cm"/>
    </style:style>
    <style:style style:name="co72" style:family="table-column">
      <style:table-column-properties fo:break-before="auto" style:column-width="2.695cm"/>
    </style:style>
    <style:style style:name="co73" style:family="table-column">
      <style:table-column-properties fo:break-before="auto" style:column-width="4.704cm"/>
    </style:style>
    <style:style style:name="co74" style:family="table-column">
      <style:table-column-properties fo:break-before="auto" style:column-width="3.288cm"/>
    </style:style>
    <style:style style:name="co75" style:family="table-column">
      <style:table-column-properties fo:break-before="auto" style:column-width="4.112cm"/>
    </style:style>
    <style:style style:name="co76" style:family="table-column">
      <style:table-column-properties fo:break-before="auto" style:column-width="3.649cm"/>
    </style:style>
    <style:style style:name="co77" style:family="table-column">
      <style:table-column-properties fo:break-before="auto" style:column-width="3.748cm"/>
    </style:style>
    <style:style style:name="co78" style:family="table-column">
      <style:table-column-properties fo:break-before="auto" style:column-width="3.277cm"/>
    </style:style>
    <style:style style:name="co79" style:family="table-column">
      <style:table-column-properties fo:break-before="auto" style:column-width="4.12cm"/>
    </style:style>
    <style:style style:name="ro1" style:family="table-row">
      <style:table-row-properties style:row-height="0.362cm" fo:break-before="auto" style:use-optimal-row-height="false"/>
    </style:style>
    <style:style style:name="ro2" style:family="table-row">
      <style:table-row-properties style:row-height="0.37cm" fo:break-before="auto" style:use-optimal-row-height="false"/>
    </style:style>
    <style:style style:name="ro3" style:family="table-row">
      <style:table-row-properties style:row-height="0.235cm" fo:break-before="auto" style:use-optimal-row-height="false"/>
    </style:style>
    <style:style style:name="ro4" style:family="table-row">
      <style:table-row-properties style:row-height="0.988cm" fo:break-before="auto" style:use-optimal-row-height="false"/>
    </style:style>
    <style:style style:name="ro5" style:family="table-row">
      <style:table-row-properties style:row-height="0.566cm" fo:break-before="auto" style:use-optimal-row-height="false"/>
    </style:style>
    <style:style style:name="ro6" style:family="table-row">
      <style:table-row-properties style:row-height="0.326cm" fo:break-before="auto" style:use-optimal-row-height="false"/>
    </style:style>
    <style:style style:name="ro7" style:family="table-row">
      <style:table-row-properties style:row-height="0.171cm" fo:break-before="auto" style:use-optimal-row-height="false"/>
    </style:style>
    <style:style style:name="ro8" style:family="table-row">
      <style:table-row-properties style:row-height="0.229cm" fo:break-before="auto" style:use-optimal-row-height="false"/>
    </style:style>
    <style:style style:name="ro9" style:family="table-row">
      <style:table-row-properties style:row-height="0.6cm" fo:break-before="auto" style:use-optimal-row-height="false"/>
    </style:style>
    <style:style style:name="ro10" style:family="table-row">
      <style:table-row-properties style:row-height="0.526cm" fo:break-before="auto" style:use-optimal-row-height="false"/>
    </style:style>
    <style:style style:name="ro11" style:family="table-row">
      <style:table-row-properties style:row-height="0.169cm" fo:break-before="auto" style:use-optimal-row-height="false"/>
    </style:style>
    <style:style style:name="ro12" style:family="table-row">
      <style:table-row-properties style:row-height="0.231cm" fo:break-before="auto" style:use-optimal-row-height="false"/>
    </style:style>
    <style:style style:name="ro13" style:family="table-row">
      <style:table-row-properties style:row-height="0.295cm" fo:break-before="auto" style:use-optimal-row-height="false"/>
    </style:style>
    <style:style style:name="ro14" style:family="table-row">
      <style:table-row-properties style:row-height="0.605cm" fo:break-before="auto" style:use-optimal-row-height="false"/>
    </style:style>
    <style:style style:name="ro15" style:family="table-row">
      <style:table-row-properties style:row-height="0.467cm" fo:break-before="auto" style:use-optimal-row-height="false"/>
    </style:style>
    <style:style style:name="ro16" style:family="table-row">
      <style:table-row-properties style:row-height="0.603cm" fo:break-before="auto" style:use-optimal-row-height="false"/>
    </style:style>
    <style:style style:name="ro17" style:family="table-row">
      <style:table-row-properties style:row-height="0.469cm" fo:break-before="auto" style:use-optimal-row-height="false"/>
    </style:style>
    <style:style style:name="ro18" style:family="table-row">
      <style:table-row-properties style:row-height="0.607cm" fo:break-before="auto" style:use-optimal-row-height="false"/>
    </style:style>
    <style:style style:name="ro19" style:family="table-row">
      <style:table-row-properties style:row-height="0.399cm" fo:break-before="auto" style:use-optimal-row-height="false"/>
    </style:style>
    <style:style style:name="ro20" style:family="table-row">
      <style:table-row-properties style:row-height="0.591cm" fo:break-before="auto" style:use-optimal-row-height="false"/>
    </style:style>
    <style:style style:name="ro21" style:family="table-row">
      <style:table-row-properties style:row-height="0.496cm" fo:break-before="auto" style:use-optimal-row-height="true"/>
    </style:style>
    <style:style style:name="ro22" style:family="table-row">
      <style:table-row-properties style:row-height="0.353cm" fo:break-before="auto" style:use-optimal-row-height="false"/>
    </style:style>
    <style:style style:name="ro23" style:family="table-row">
      <style:table-row-properties style:row-height="0.245cm" fo:break-before="auto" style:use-optimal-row-height="false"/>
    </style:style>
    <style:style style:name="ro24" style:family="table-row">
      <style:table-row-properties style:row-height="0.363cm" fo:break-before="auto" style:use-optimal-row-height="false"/>
    </style:style>
    <style:style style:name="ro25" style:family="table-row">
      <style:table-row-properties style:row-height="0.584cm" fo:break-before="auto" style:use-optimal-row-height="false"/>
    </style:style>
    <style:style style:name="ro26" style:family="table-row">
      <style:table-row-properties style:row-height="0.293cm" fo:break-before="auto" style:use-optimal-row-height="false"/>
    </style:style>
    <style:style style:name="ro27" style:family="table-row">
      <style:table-row-properties style:row-height="0.531cm" fo:break-before="auto" style:use-optimal-row-height="false"/>
    </style:style>
    <style:style style:name="ro28" style:family="table-row">
      <style:table-row-properties style:row-height="0.208cm" fo:break-before="auto" style:use-optimal-row-height="false"/>
    </style:style>
    <style:style style:name="ro29" style:family="table-row">
      <style:table-row-properties style:row-height="0.224cm" fo:break-before="auto" style:use-optimal-row-height="false"/>
    </style:style>
    <style:style style:name="ro30" style:family="table-row">
      <style:table-row-properties style:row-height="0.407cm" fo:break-before="auto" style:use-optimal-row-height="false"/>
    </style:style>
    <style:style style:name="ro31" style:family="table-row">
      <style:table-row-properties style:row-height="0.598cm" fo:break-before="auto" style:use-optimal-row-height="false"/>
    </style:style>
    <style:style style:name="ro32" style:family="table-row">
      <style:table-row-properties style:row-height="0.533cm" fo:break-before="auto" style:use-optimal-row-height="false"/>
    </style:style>
    <style:style style:name="ro33" style:family="table-row">
      <style:table-row-properties style:row-height="0.529cm" fo:break-before="auto" style:use-optimal-row-height="false"/>
    </style:style>
    <style:style style:name="ro34" style:family="table-row">
      <style:table-row-properties style:row-height="0.145cm" fo:break-before="auto" style:use-optimal-row-height="false"/>
    </style:style>
    <style:style style:name="ro35" style:family="table-row">
      <style:table-row-properties style:row-height="0.393cm" fo:break-before="auto" style:use-optimal-row-height="false"/>
    </style:style>
    <style:style style:name="ro36" style:family="table-row">
      <style:table-row-properties style:row-height="0.573cm" fo:break-before="auto" style:use-optimal-row-height="false"/>
    </style:style>
    <style:style style:name="ro37" style:family="table-row">
      <style:table-row-properties style:row-height="0.42cm" fo:break-before="auto" style:use-optimal-row-height="false"/>
    </style:style>
    <style:style style:name="ro38" style:family="table-row">
      <style:table-row-properties style:row-height="0.173cm" fo:break-before="auto" style:use-optimal-row-height="false"/>
    </style:style>
    <style:style style:name="ro39" style:family="table-row">
      <style:table-row-properties style:row-height="0.222cm" fo:break-before="auto" style:use-optimal-row-height="false"/>
    </style:style>
    <style:style style:name="ro40" style:family="table-row">
      <style:table-row-properties style:row-height="0.78cm" fo:break-before="auto" style:use-optimal-row-height="false"/>
    </style:style>
    <style:style style:name="ro41" style:family="table-row">
      <style:table-row-properties style:row-height="0.296cm" fo:break-before="auto" style:use-optimal-row-height="false"/>
    </style:style>
    <style:style style:name="ro42" style:family="table-row">
      <style:table-row-properties style:row-height="0.143cm" fo:break-before="auto" style:use-optimal-row-height="false"/>
    </style:style>
    <style:style style:name="ro43" style:family="table-row">
      <style:table-row-properties style:row-height="0.836cm" fo:break-before="auto" style:use-optimal-row-height="false"/>
    </style:style>
    <style:style style:name="ro44" style:family="table-row">
      <style:table-row-properties style:row-height="0.58cm" fo:break-before="auto" style:use-optimal-row-height="false"/>
    </style:style>
    <style:style style:name="ro45" style:family="table-row">
      <style:table-row-properties style:row-height="0.206cm" fo:break-before="auto" style:use-optimal-row-height="false"/>
    </style:style>
    <style:style style:name="ro46" style:family="table-row">
      <style:table-row-properties style:row-height="0.57cm" fo:break-before="auto" style:use-optimal-row-height="false"/>
    </style:style>
    <style:style style:name="ro47" style:family="table-row">
      <style:table-row-properties style:row-height="0.413cm" fo:break-before="auto" style:use-optimal-row-height="false"/>
    </style:style>
    <style:style style:name="ro48" style:family="table-row">
      <style:table-row-properties style:row-height="0.612cm" fo:break-before="auto" style:use-optimal-row-height="false"/>
    </style:style>
    <style:style style:name="ro49" style:family="table-row">
      <style:table-row-properties style:row-height="0.39cm" fo:break-before="auto" style:use-optimal-row-height="false"/>
    </style:style>
    <style:style style:name="ro50" style:family="table-row">
      <style:table-row-properties style:row-height="0.33cm" fo:break-before="auto" style:use-optimal-row-height="false"/>
    </style:style>
    <style:style style:name="ro51" style:family="table-row">
      <style:table-row-properties style:row-height="0.397cm" fo:break-before="auto" style:use-optimal-row-height="false"/>
    </style:style>
    <style:style style:name="ro52" style:family="table-row">
      <style:table-row-properties style:row-height="0.764cm" fo:break-before="auto" style:use-optimal-row-height="false"/>
    </style:style>
    <style:style style:name="ro53" style:family="table-row">
      <style:table-row-properties style:row-height="0.568cm" fo:break-before="auto" style:use-optimal-row-height="false"/>
    </style:style>
    <style:style style:name="ro54" style:family="table-row">
      <style:table-row-properties style:row-height="0.402cm" fo:break-before="auto" style:use-optimal-row-height="false"/>
    </style:style>
    <style:style style:name="ro55" style:family="table-row">
      <style:table-row-properties style:row-height="0.577cm" fo:break-before="auto" style:use-optimal-row-height="false"/>
    </style:style>
    <style:style style:name="ro56" style:family="table-row">
      <style:table-row-properties style:row-height="0.153cm" fo:break-before="auto" style:use-optimal-row-height="false"/>
    </style:style>
    <style:style style:name="ro57" style:family="table-row">
      <style:table-row-properties style:row-height="0.377cm" fo:break-before="auto" style:use-optimal-row-height="false"/>
    </style:style>
    <style:style style:name="ro58" style:family="table-row">
      <style:table-row-properties style:row-height="0.45cm" fo:break-before="auto" style:use-optimal-row-height="false"/>
    </style:style>
    <style:style style:name="ro59" style:family="table-row">
      <style:table-row-properties style:row-height="0.443cm" fo:break-before="auto" style:use-optimal-row-height="false"/>
    </style:style>
    <style:style style:name="ro60" style:family="table-row">
      <style:table-row-properties style:row-height="0.406cm" fo:break-before="auto" style:use-optimal-row-height="false"/>
    </style:style>
    <style:style style:name="ro61" style:family="table-row">
      <style:table-row-properties style:row-height="0.833cm" fo:break-before="auto" style:use-optimal-row-height="false"/>
    </style:style>
    <style:style style:name="ro62" style:family="table-row">
      <style:table-row-properties style:row-height="0.624cm" fo:break-before="auto" style:use-optimal-row-height="false"/>
    </style:style>
    <style:style style:name="ro63" style:family="table-row">
      <style:table-row-properties style:row-height="0.67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4">
      <style:table-properties table:display="true" style:writing-mode="lr-tb"/>
    </style:style>
    <style:style style:name="ta5" style:family="table" style:master-page-name="PageStyle_5f_Sheet5">
      <style:table-properties table:display="true" style:writing-mode="lr-tb"/>
    </style:style>
    <style:style style:name="ta6" style:family="table" style:master-page-name="PageStyle_5f_Sheet6">
      <style:table-properties table:display="true" style:writing-mode="lr-tb"/>
    </style:style>
    <style:style style:name="ta7" style:family="table" style:master-page-name="PageStyle_5f_Sheet7">
      <style:table-properties table:display="true" style:writing-mode="lr-tb"/>
    </style:style>
    <style:style style:name="ta8" style:family="table" style:master-page-name="PageStyle_5f_Sheet8">
      <style:table-properties table:display="true" style:writing-mode="lr-tb"/>
    </style:style>
    <style:style style:name="ta9" style:family="table" style:master-page-name="PageStyle_5f_Sheet9">
      <style:table-properties table:display="true" style:writing-mode="lr-tb"/>
    </style:style>
    <style:style style:name="ta10" style:family="table" style:master-page-name="PageStyle_5f_Sheet10">
      <style:table-properties table:display="true" style:writing-mode="lr-tb"/>
    </style:style>
    <style:style style:name="ta11" style:family="table" style:master-page-name="PageStyle_5f_Sheet11">
      <style:table-properties table:display="true" style:writing-mode="lr-tb"/>
    </style:style>
    <style:style style:name="ta12" style:family="table" style:master-page-name="PageStyle_5f_Sheet12">
      <style:table-properties table:display="true" style:writing-mode="lr-tb"/>
    </style:style>
    <style:style style:name="ta13" style:family="table" style:master-page-name="PageStyle_5f_Sheet13">
      <style:table-properties table:display="true" style:writing-mode="lr-tb"/>
    </style:style>
    <style:style style:name="ta14" style:family="table" style:master-page-name="PageStyle_5f_Sheet14">
      <style:table-properties table:display="true" style:writing-mode="lr-tb"/>
    </style:style>
    <style:style style:name="ta15" style:family="table" style:master-page-name="PageStyle_5f_Sheet15">
      <style:table-properties table:display="true" style:writing-mode="lr-tb"/>
    </style:style>
    <style:style style:name="ta16" style:family="table" style:master-page-name="PageStyle_5f_Sheet16">
      <style:table-properties table:display="true" style:writing-mode="lr-tb"/>
    </style:style>
    <style:style style:name="ta17" style:family="table" style:master-page-name="PageStyle_5f_Sheet17">
      <style:table-properties table:display="true" style:writing-mode="lr-tb"/>
    </style:style>
    <style:style style:name="ta18" style:family="table" style:master-page-name="PageStyle_5f_Sheet18">
      <style:table-properties table:display="true" style:writing-mode="lr-tb"/>
    </style:style>
    <style:style style:name="ta19" style:family="table" style:master-page-name="PageStyle_5f_Sheet19">
      <style:table-properties table:display="true" style:writing-mode="lr-tb"/>
    </style:style>
    <style:style style:name="ta20" style:family="table" style:master-page-name="PageStyle_5f_Sheet20">
      <style:table-properties table:display="true" style:writing-mode="lr-tb"/>
    </style:style>
    <style:style style:name="ta21" style:family="table" style:master-page-name="PageStyle_5f_Sheet21">
      <style:table-properties table:display="true" style:writing-mode="lr-tb"/>
    </style:style>
    <style:style style:name="ta22" style:family="table" style:master-page-name="PageStyle_5f_Sheet22">
      <style:table-properties table:display="true" style:writing-mode="lr-tb"/>
    </style:style>
    <style:style style:name="ta23" style:family="table" style:master-page-name="PageStyle_5f_Sheet23">
      <style:table-properties table:display="true" style:writing-mode="lr-tb"/>
    </style:style>
    <style:style style:name="ta24" style:family="table" style:master-page-name="PageStyle_5f_Sheet24">
      <style:table-properties table:display="true" style:writing-mode="lr-tb"/>
    </style:style>
    <style:style style:name="ta25" style:family="table" style:master-page-name="PageStyle_5f_Sheet25">
      <style:table-properties table:display="true" style:writing-mode="lr-tb"/>
    </style:style>
    <style:style style:name="ta26" style:family="table" style:master-page-name="PageStyle_5f_Sheet26">
      <style:table-properties table:display="true" style:writing-mode="lr-tb"/>
    </style:style>
    <style:style style:name="ta27" style:family="table" style:master-page-name="PageStyle_5f_Sheet27">
      <style:table-properties table:display="true" style:writing-mode="lr-tb"/>
    </style:style>
    <style:style style:name="ta28" style:family="table" style:master-page-name="PageStyle_5f_Sheet28">
      <style:table-properties table:display="true" style:writing-mode="lr-tb"/>
    </style:style>
    <style:style style:name="ta29" style:family="table" style:master-page-name="PageStyle_5f_Sheet29">
      <style:table-properties table:display="true" style:writing-mode="lr-tb"/>
    </style:style>
    <style:style style:name="ta30" style:family="table" style:master-page-name="PageStyle_5f_Sheet30">
      <style:table-properties table:display="true" style:writing-mode="lr-tb"/>
    </style:style>
    <style:style style:name="ta31" style:family="table" style:master-page-name="PageStyle_5f_Sheet31">
      <style:table-properties table:display="true" style:writing-mode="lr-tb"/>
    </style:style>
    <style:style style:name="ta32" style:family="table" style:master-page-name="PageStyle_5f_Sheet32">
      <style:table-properties table:display="true" style:writing-mode="lr-tb"/>
    </style:style>
    <style:style style:name="ta33" style:family="table" style:master-page-name="PageStyle_5f_Sheet33">
      <style:table-properties table:display="true" style:writing-mode="lr-tb"/>
    </style:style>
    <style:style style:name="ta34" style:family="table" style:master-page-name="PageStyle_5f_Sheet34">
      <style:table-properties table:display="true" style:writing-mode="lr-tb"/>
    </style:style>
    <style:style style:name="ta35" style:family="table" style:master-page-name="PageStyle_5f_Sheet35">
      <style:table-properties table:display="true" style:writing-mode="lr-tb"/>
    </style:style>
    <style:style style:name="ta36" style:family="table" style:master-page-name="PageStyle_5f_Sheet36">
      <style:table-properties table:display="true" style:writing-mode="lr-tb"/>
    </style:style>
    <style:style style:name="ta37" style:family="table" style:master-page-name="PageStyle_5f_Sheet37">
      <style:table-properties table:display="true" style:writing-mode="lr-tb"/>
    </style:style>
    <style:style style:name="ta38" style:family="table" style:master-page-name="PageStyle_5f_Sheet38">
      <style:table-properties table:display="true" style:writing-mode="lr-tb"/>
    </style:style>
    <style:style style:name="ta39" style:family="table" style:master-page-name="PageStyle_5f_Sheet39">
      <style:table-properties table:display="true" style:writing-mode="lr-tb"/>
    </style:style>
    <style:style style:name="ta40" style:family="table" style:master-page-name="PageStyle_5f_Sheet40">
      <style:table-properties table:display="true" style:writing-mode="lr-tb"/>
    </style:style>
    <style:style style:name="ta41" style:family="table" style:master-page-name="PageStyle_5f_Sheet41">
      <style:table-properties table:display="true" style:writing-mode="lr-tb"/>
    </style:style>
    <style:style style:name="ta42" style:family="table" style:master-page-name="PageStyle_5f_Sheet42">
      <style:table-properties table:display="true" style:writing-mode="lr-tb"/>
    </style:style>
    <style:style style:name="ta43" style:family="table" style:master-page-name="PageStyle_5f_Sheet43">
      <style:table-properties table:display="true" style:writing-mode="lr-tb"/>
    </style:style>
    <style:style style:name="ta44" style:family="table" style:master-page-name="PageStyle_5f_Sheet44">
      <style:table-properties table:display="true" style:writing-mode="lr-tb"/>
    </style:style>
    <style:style style:name="ta45" style:family="table" style:master-page-name="PageStyle_5f_Sheet45">
      <style:table-properties table:display="true" style:writing-mode="lr-tb"/>
    </style:style>
    <style:style style:name="ta46" style:family="table" style:master-page-name="PageStyle_5f_Sheet46">
      <style:table-properties table:display="true" style:writing-mode="lr-tb"/>
    </style:style>
    <style:style style:name="ta47" style:family="table" style:master-page-name="PageStyle_5f_Sheet47">
      <style:table-properties table:display="true" style:writing-mode="lr-tb"/>
    </style:style>
    <style:style style:name="ta48" style:family="table" style:master-page-name="PageStyle_5f_Sheet48">
      <style:table-properties table:display="true" style:writing-mode="lr-tb"/>
    </style:style>
    <style:style style:name="ta49" style:family="table" style:master-page-name="PageStyle_5f_Sheet49">
      <style:table-properties table:display="true" style:writing-mode="lr-tb"/>
    </style:style>
    <style:style style:name="ta50" style:family="table" style:master-page-name="PageStyle_5f_Sheet50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4.48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4.48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4.48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4.48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2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2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849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849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849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376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849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4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641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584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376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5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584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5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5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5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2.111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5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5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2.376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5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849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6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6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903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6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6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2.641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6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6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6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8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6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6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1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36" office:value-type="float" office:value="1">
            <text:p>1</text:p>
          </table:table-cell>
          <table:table-cell table:number-columns-repeated="1014"/>
        </table:table-row>
        <table:table-row table:style-name="ro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1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5">
          <table:table-cell table:style-name="ce5"/>
          <table:table-cell table:style-name="ce9" office:value-type="float" office:value="912">
            <text:p>912</text:p>
          </table:table-cell>
          <table:table-cell table:style-name="ce9" office:value-type="float" office:value="10000">
            <text:p>10000</text:p>
          </table:table-cell>
          <table:table-cell table:style-name="ce12" office:value-type="string" table:number-columns-spanned="3" table:number-rows-spanned="1">
            <text:p>ÓRGAN GOBIER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Retribuciones básica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7">
          <table:covered-table-cell table:number-columns-repeated="3" table:style-name="ce6"/>
          <table:table-cell table:style-name="ce13" office:value-type="string" table:number-columns-spanned="3" table:number-rows-spanned="2">
            <text:p>ÓRGANOS GOBIERNO; RETRIBUCIONES BÁSICA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832740.41" table:number-columns-spanned="3" table:number-rows-spanned="2">
            <text:p>832740,41</text:p>
          </table:table-cell>
          <table:covered-table-cell table:number-columns-repeated="2" table:style-name="ce31"/>
          <table:table-cell table:number-columns-repeated="1013"/>
        </table:table-row>
        <table:table-row table:style-name="ro8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0000</text:p>
          </table:table-cell>
          <table:covered-table-cell table:style-name="ce24"/>
          <table:table-cell table:style-name="ce32" office:value-type="float" office:value="832740.41" table:number-columns-spanned="3" table:number-rows-spanned="1">
            <text:p>832740,41</text:p>
          </table:table-cell>
          <table:covered-table-cell table:number-columns-repeated="2" table:style-name="ce32"/>
          <table:table-cell table:number-columns-repeated="1013"/>
        </table:table-row>
        <table:table-row table:style-name="ro10">
          <table:table-cell table:style-name="ce6"/>
          <table:table-cell table:style-name="ce10" office:value-type="float" office:value="912">
            <text:p>912</text:p>
          </table:table-cell>
          <table:table-cell table:style-name="ce10" office:value-type="float" office:value="11000">
            <text:p>11000</text:p>
          </table:table-cell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Retribuciones básica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ÓRGANOS GOBIERNO; RETRIBUCIONES BÁSICA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03000.04" table:number-columns-spanned="3" table:number-rows-spanned="2">
            <text:p>103000,04</text:p>
          </table:table-cell>
          <table:covered-table-cell table:number-columns-repeated="2" table:style-name="ce31"/>
          <table:table-cell table:number-columns-repeated="1013"/>
        </table:table-row>
        <table:table-row table:style-name="ro12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1000</text:p>
          </table:table-cell>
          <table:covered-table-cell table:style-name="ce24"/>
          <table:table-cell table:style-name="ce32" office:value-type="float" office:value="103000.04" table:number-columns-spanned="3" table:number-rows-spanned="1">
            <text:p>103000,04</text:p>
          </table:table-cell>
          <table:covered-table-cell table:number-columns-repeated="2" table:style-name="ce32"/>
          <table:table-cell table:number-columns-repeated="1013"/>
        </table:table-row>
        <table:table-row table:style-name="ro10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12000">
            <text:p>12000</text:p>
          </table:table-cell>
          <table:table-cell table:style-name="ce13" office:value-type="string" table:number-columns-spanned="3" table:number-rows-spanned="1">
            <text:p>SEG Y ORD PÚ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A1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12000" table:number-columns-spanned="1" table:number-rows-spanned="2">
            <text:p>12000</text:p>
          </table:table-cell>
          <table:table-cell table:style-name="ce13" office:value-type="string" table:number-columns-spanned="3" table:number-rows-spanned="1">
            <text:p>SEGURIDAD Y ORDEN PÚBLICO; RETRIB. BÁSICAS A1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8823.23" table:number-columns-spanned="3" table:number-rows-spanned="1">
            <text:p>8823,23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A1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2000" table:number-columns-spanned="1" table:number-rows-spanned="2">
            <text:p>12000</text:p>
          </table:table-cell>
          <table:table-cell table:style-name="ce13" office:value-type="string" table:number-columns-spanned="3" table:number-rows-spanned="1">
            <text:p>URBANISMO; RETRIBUCIONES BÁSICAS A1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41171.68" table:number-columns-spanned="3" table:number-rows-spanned="1">
            <text:p>141171,68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A1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12000" table:number-columns-spanned="1" table:number-rows-spanned="2">
            <text:p>12000</text:p>
          </table:table-cell>
          <table:table-cell table:style-name="ce13" office:value-type="string" table:number-columns-spanned="3" table:number-rows-spanned="1">
            <text:p>ACCIÓN SOCIAL; RETRIBUCIONES BÁSICAS A1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7646.46" table:number-columns-spanned="3" table:number-rows-spanned="1">
            <text:p>17646,46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A1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2000" table:number-columns-spanned="1" table:number-rows-spanned="2">
            <text:p>12000</text:p>
          </table:table-cell>
          <table:table-cell table:style-name="ce13" office:value-type="string" table:number-columns-spanned="3" table:number-rows-spanned="1">
            <text:p>ADMÓN GRAL DEPORTES; RETRIB BÁSICAS A1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7646.46" table:number-columns-spanned="3" table:number-rows-spanned="1">
            <text:p>17646,46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A1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2000" table:number-columns-spanned="1" table:number-rows-spanned="2">
            <text:p>12000</text:p>
          </table:table-cell>
          <table:table-cell table:style-name="ce13" office:value-type="string" table:number-columns-spanned="3" table:number-rows-spanned="1">
            <text:p>ADMÓN GENERAL; RETRIBUCIONES BÁSICAS A1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11757.52" table:number-columns-spanned="3" table:number-rows-spanned="1">
            <text:p>211757,52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Sueldos del Grupo A1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9">
          <table:table-cell table:style-name="ce6" table:number-columns-repeated="3"/>
          <table:table-cell table:style-name="ce13" office:value-type="string" table:number-columns-spanned="3" table:number-rows-spanned="1">
            <text:p>POLÍTICA ECONÓMICA Y FISCAL; RETRIB BÁSICAS A1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54409.92" table:number-columns-spanned="3" table:number-rows-spanned="1">
            <text:p>54409,92</text:p>
          </table:table-cell>
          <table:covered-table-cell table:number-columns-repeated="2" table:style-name="ce31"/>
          <table:table-cell table:number-columns-repeated="1013"/>
        </table:table-row>
        <table:table-row table:style-name="ro20">
          <table:table-cell table:style-name="ce7" table:number-columns-repeated="3"/>
          <table:table-cell table:style-name="ce15" office:value-type="string" table:number-columns-spanned="3" table:number-rows-spanned="1">
            <text:p>Sueldos del Grupo A1</text:p>
          </table:table-cell>
          <table:covered-table-cell table:number-columns-repeated="2" table:style-name="ce15"/>
          <table:table-cell table:style-name="ce25" office:value-type="string" table:number-columns-spanned="2" table:number-rows-spanned="1">
            <text:p>Total Económica 12000</text:p>
          </table:table-cell>
          <table:covered-table-cell table:style-name="ce25"/>
          <table:table-cell table:style-name="ce34" office:value-type="float" office:value="451455.27" table:number-columns-spanned="3" table:number-rows-spanned="1">
            <text:p>451455,27</text:p>
          </table:table-cell>
          <table:covered-table-cell table:number-columns-repeated="2" table:style-name="ce34"/>
          <table:table-cell table:number-columns-repeated="1013"/>
        </table:table-row>
        <table:table-row table:style-name="ro21" table:number-rows-repeated="1048541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36" office:value-type="float" office:value="2">
            <text:p>2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132">
            <text:p>132</text:p>
          </table:table-cell>
          <table:table-cell table:style-name="ce9" office:value-type="float" office:value="12001">
            <text:p>12001</text:p>
          </table:table-cell>
          <table:table-cell table:style-name="ce12" office:value-type="string" table:number-columns-spanned="3" table:number-rows-spanned="1">
            <text:p>SEG Y ORD PÚB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A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12001" table:number-columns-spanned="1" table:number-rows-spanned="2">
            <text:p>12001</text:p>
          </table:table-cell>
          <table:table-cell table:style-name="ce13" office:value-type="string" table:number-columns-spanned="3" table:number-rows-spanned="1">
            <text:p>SEGURIDAD Y ORDEN PÚBLICO; RETRIB. BÁSICAS A2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50185.02" table:number-columns-spanned="3" table:number-rows-spanned="1">
            <text:p>50185,02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A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2001" table:number-columns-spanned="1" table:number-rows-spanned="2">
            <text:p>12001</text:p>
          </table:table-cell>
          <table:table-cell table:style-name="ce13" office:value-type="string" table:number-columns-spanned="3" table:number-rows-spanned="1">
            <text:p>URBANISMO; RETRIBUCIONES BÁSICAS A2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09484.9" table:number-columns-spanned="3" table:number-rows-spanned="1">
            <text:p>209484,9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A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12001" table:number-columns-spanned="1" table:number-rows-spanned="2">
            <text:p>12001</text:p>
          </table:table-cell>
          <table:table-cell table:style-name="ce13" office:value-type="string" table:number-columns-spanned="3" table:number-rows-spanned="1">
            <text:p>ACCIÓN SOCIAL; RETRIBUCIONES BÁSICAS A2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31034.8" table:number-columns-spanned="3" table:number-rows-spanned="1">
            <text:p>31034,8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ÓN GRAL COMER, TURIS Y PYMES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A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2001" table:number-columns-spanned="1" table:number-rows-spanned="2">
            <text:p>12001</text:p>
          </table:table-cell>
          <table:table-cell table:style-name="ce38" office:value-type="string" table:number-columns-spanned="5" table:number-rows-spanned="1">
            <text:p>ADMÓN GRAL COMERCIO, TURISMO; RETRIB BÁSICAS A2 FUNCIONARIOS</text:p>
          </table:table-cell>
          <table:covered-table-cell table:number-columns-repeated="4" table:style-name="ce38"/>
          <table:table-cell table:style-name="ce31" office:value-type="float" office:value="46552.2" table:number-columns-spanned="3" table:number-rows-spanned="1">
            <text:p>46552,2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A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2001" table:number-columns-spanned="1" table:number-rows-spanned="2">
            <text:p>12001</text:p>
          </table:table-cell>
          <table:table-cell table:style-name="ce13" office:value-type="string" table:number-columns-spanned="3" table:number-rows-spanned="1">
            <text:p>ADMÓN GENERAL; RETRIBUCIONES BÁSICAS A2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46552.2" table:number-columns-spanned="3" table:number-rows-spanned="1">
            <text:p>46552,2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Sueldos del Grupo A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POLÍTICA ECONÓMICA Y FISCAL; RETRIB BÁSICAS A2 FUNCIONARIO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62069.6" table:number-columns-spanned="3" table:number-rows-spanned="2">
            <text:p>62069,6</text:p>
          </table:table-cell>
          <table:covered-table-cell table:number-columns-repeated="2" table:style-name="ce31"/>
          <table:table-cell table:number-columns-repeated="1013"/>
        </table:table-row>
        <table:table-row table:style-name="ro26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27">
          <table:table-cell table:style-name="ce6" table:number-columns-repeated="3"/>
          <table:table-cell table:style-name="ce14" office:value-type="string" table:number-columns-spanned="3" table:number-rows-spanned="1">
            <text:p>Sueldos del Grupo A2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2001</text:p>
          </table:table-cell>
          <table:covered-table-cell table:style-name="ce24"/>
          <table:table-cell table:style-name="ce32" office:value-type="float" office:value="445878.72" table:number-columns-spanned="3" table:number-rows-spanned="1">
            <text:p>445878,72</text:p>
          </table:table-cell>
          <table:covered-table-cell table:number-columns-repeated="2" table:style-name="ce32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920">
            <text:p>920</text:p>
          </table:table-cell>
          <table:table-cell table:style-name="ce10" office:value-type="float" office:value="12002">
            <text:p>12002</text:p>
          </table:table-cell>
          <table:table-cell table:style-name="ce13" office:value-type="string" table:number-columns-spanned="3" table:number-rows-spanned="2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28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Sueldos del Grupo B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RETRIBUCIONES BÁSICAS GRUPO B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13836.38" table:number-columns-spanned="3" table:number-rows-spanned="2">
            <text:p>13836,38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Sueldos del Grupo B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2002</text:p>
          </table:table-cell>
          <table:covered-table-cell table:style-name="ce24"/>
          <table:table-cell table:style-name="ce41" office:value-type="float" office:value="13836.38" table:number-columns-spanned="3" table:number-rows-spanned="1">
            <text:p>13836,38</text:p>
          </table:table-cell>
          <table:covered-table-cell table:number-columns-repeated="2" table:style-name="ce41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12003">
            <text:p>12003</text:p>
          </table:table-cell>
          <table:table-cell table:style-name="ce13" office:value-type="string" table:number-columns-spanned="3" table:number-rows-spanned="2">
            <text:p>SEG Y ORD PÚB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28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Sueldos del Grupo C1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SEGURIDAD Y ORDEN PÚBLICO; RETRIB. BÁSICAS C1 FUNCIONARIO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626911.58" table:number-columns-spanned="3" table:number-rows-spanned="1">
            <text:p>626911,58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40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36" office:value-type="float" office:value="3">
            <text:p>3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151">
            <text:p>151</text:p>
          </table:table-cell>
          <table:table-cell table:style-name="ce9" office:value-type="float" office:value="12003">
            <text:p>12003</text:p>
          </table:table-cell>
          <table:table-cell table:style-name="ce12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C1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12003" table:number-columns-spanned="1" table:number-rows-spanned="2">
            <text:p>12003</text:p>
          </table:table-cell>
          <table:table-cell table:style-name="ce13" office:value-type="string" table:number-columns-spanned="3" table:number-rows-spanned="1">
            <text:p>URBANISMO; RETRIBUCIONES BÁSICAS C1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65365.19" table:number-columns-spanned="3" table:number-rows-spanned="1">
            <text:p>65365,19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AVIME VÍAS PÚBL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C1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2003" table:number-columns-spanned="1" table:number-rows-spanned="2">
            <text:p>12003</text:p>
          </table:table-cell>
          <table:table-cell table:style-name="ce13" office:value-type="string" table:number-columns-spanned="3" table:number-rows-spanned="1">
            <text:p>Vias Publicas; Sueldos del Grupo C1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1884.58" table:number-columns-spanned="3" table:number-rows-spanned="1">
            <text:p>11884,58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C1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2003" table:number-columns-spanned="1" table:number-rows-spanned="2">
            <text:p>12003</text:p>
          </table:table-cell>
          <table:table-cell table:style-name="ce13" office:value-type="string" table:number-columns-spanned="3" table:number-rows-spanned="1">
            <text:p>ADMÓN GENERAL; RETRIBUCIONES BÁSICAS C1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63836.06" table:number-columns-spanned="3" table:number-rows-spanned="1">
            <text:p>63836,06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Sueldos del Grupo C1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POLÍTICA ECONÓMICA Y FISCAL; RETRIB BÁSICAS C1 FUNCIONARIO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95076.64" table:number-columns-spanned="3" table:number-rows-spanned="2">
            <text:p>95076,64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Sueldos del Grupo C1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2003</text:p>
          </table:table-cell>
          <table:covered-table-cell table:style-name="ce24"/>
          <table:table-cell table:style-name="ce32" office:value-type="float" office:value="863074.05" table:number-columns-spanned="3" table:number-rows-spanned="1">
            <text:p>863074,05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12004">
            <text:p>12004</text:p>
          </table:table-cell>
          <table:table-cell table:style-name="ce13" office:value-type="string" table:number-columns-spanned="3" table:number-rows-spanned="1">
            <text:p>SEG Y ORD PÚ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C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12004" table:number-columns-spanned="1" table:number-rows-spanned="2">
            <text:p>12004</text:p>
          </table:table-cell>
          <table:table-cell table:style-name="ce13" office:value-type="string" table:number-columns-spanned="3" table:number-rows-spanned="1">
            <text:p>SEGURIDAD Y ORDEN PÚBLICO; RETRIB. BÁSICAS C2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30221.16" table:number-columns-spanned="3" table:number-rows-spanned="1">
            <text:p>30221,16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C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2004" table:number-columns-spanned="1" table:number-rows-spanned="2">
            <text:p>12004</text:p>
          </table:table-cell>
          <table:table-cell table:style-name="ce13" office:value-type="string" table:number-columns-spanned="3" table:number-rows-spanned="1">
            <text:p>URBANISMO; RETRIBUCIONES BÁSICAS C2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80589.76" table:number-columns-spanned="3" table:number-rows-spanned="1">
            <text:p>80589,76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C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12004" table:number-columns-spanned="1" table:number-rows-spanned="2">
            <text:p>12004</text:p>
          </table:table-cell>
          <table:table-cell table:style-name="ce13" office:value-type="string" table:number-columns-spanned="3" table:number-rows-spanned="1">
            <text:p>ACCIÓN SOCIAL; RETRIBUCIONES BÁSICAS C2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40294.88" table:number-columns-spanned="3" table:number-rows-spanned="1">
            <text:p>40294,88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Sueldos del Grupo C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ADMÓN GRAL CULTURA; RETRIB BÁSICAS C2 FUNCIONARIO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10073.72" table:number-columns-spanned="3" table:number-rows-spanned="1">
            <text:p>10073,72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44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4" table:style-name="ta4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5" table:default-cell-style-name="Excel_20_Built-in_20_Normal"/>
        <table:table-column table:style-name="co16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36" office:value-type="float" office:value="4">
            <text:p>4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340">
            <text:p>340</text:p>
          </table:table-cell>
          <table:table-cell table:style-name="ce9" office:value-type="float" office:value="12004">
            <text:p>12004</text:p>
          </table:table-cell>
          <table:table-cell table:style-name="ce12" office:value-type="string" table:number-columns-spanned="3" table:number-rows-spanned="1">
            <text:p>ADMIN GRAL DEPOR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C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12004" table:number-columns-spanned="1" table:number-rows-spanned="2">
            <text:p>12004</text:p>
          </table:table-cell>
          <table:table-cell table:style-name="ce13" office:value-type="string" table:number-columns-spanned="3" table:number-rows-spanned="1">
            <text:p>ADMÓN GRAL DEPORTES; RETRIB BÁSICAS C2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73.72" table:number-columns-spanned="3" table:number-rows-spanned="1">
            <text:p>10073,72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ÓN GRAL COMER, TURIS Y PYMES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C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2004" table:number-columns-spanned="1" table:number-rows-spanned="2">
            <text:p>12004</text:p>
          </table:table-cell>
          <table:table-cell table:style-name="ce38" office:value-type="string" table:number-columns-spanned="5" table:number-rows-spanned="1">
            <text:p>ADMÓN GRAL COMERCIO, TURISMO; RETRIB BÁSICAS C2 FUNCIONARIOS</text:p>
          </table:table-cell>
          <table:covered-table-cell table:number-columns-repeated="4" table:style-name="ce38"/>
          <table:table-cell table:style-name="ce31" office:value-type="float" office:value="40294.88" table:number-columns-spanned="3" table:number-rows-spanned="1">
            <text:p>40294,88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C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2004" table:number-columns-spanned="1" table:number-rows-spanned="2">
            <text:p>12004</text:p>
          </table:table-cell>
          <table:table-cell table:style-name="ce13" office:value-type="string" table:number-columns-spanned="3" table:number-rows-spanned="1">
            <text:p>ADMÓN GENERAL; RETRIBUCIONES BÁSICAS C2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87305.57" table:number-columns-spanned="3" table:number-rows-spanned="1">
            <text:p>87305,57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Sueldos del Grupo C2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POLÍTICA ECONÓMICA Y FISCAL; RETRIB BÁSICAS C2 FUNCIONARIO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20147.44" table:number-columns-spanned="3" table:number-rows-spanned="2">
            <text:p>20147,44</text:p>
          </table:table-cell>
          <table:covered-table-cell table:number-columns-repeated="2" table:style-name="ce31"/>
          <table:table-cell table:number-columns-repeated="1013"/>
        </table:table-row>
        <table:table-row table:style-name="ro26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33">
          <table:table-cell table:style-name="ce6" table:number-columns-repeated="3"/>
          <table:table-cell table:style-name="ce14" office:value-type="string" table:number-columns-spanned="3" table:number-rows-spanned="1">
            <text:p>Sueldos del Grupo C2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2004</text:p>
          </table:table-cell>
          <table:covered-table-cell table:style-name="ce24"/>
          <table:table-cell table:style-name="ce32" office:value-type="float" office:value="319001.13" table:number-columns-spanned="3" table:number-rows-spanned="1">
            <text:p>319001,13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20">
            <text:p>320</text:p>
          </table:table-cell>
          <table:table-cell table:style-name="ce10" office:value-type="float" office:value="12005">
            <text:p>12005</text:p>
          </table:table-cell>
          <table:table-cell table:style-name="ce13" office:value-type="string" table:number-columns-spanned="3" table:number-rows-spanned="1">
            <text:p>ADMINI GRAL EDUC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ueldos del Grupo 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2005" table:number-columns-spanned="1" table:number-rows-spanned="2">
            <text:p>12005</text:p>
          </table:table-cell>
          <table:table-cell table:style-name="ce13" office:value-type="string" table:number-columns-spanned="3" table:number-rows-spanned="1">
            <text:p>ADMÓN GRAL EDUCACIÓN; RETRIBUCIONES BASICAS A.P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9232.16" table:number-columns-spanned="3" table:number-rows-spanned="1">
            <text:p>9232,16</text:p>
          </table:table-cell>
          <table:covered-table-cell table:number-columns-repeated="2" table:style-name="ce33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4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Sueldos del Grupo 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RETRIBUCIONES BÁSICAS GRUPO A.P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18464.32" table:number-columns-spanned="3" table:number-rows-spanned="2">
            <text:p>18464,32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Sueldos del Grupo E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2005</text:p>
          </table:table-cell>
          <table:covered-table-cell table:style-name="ce24"/>
          <table:table-cell table:style-name="ce41" office:value-type="float" office:value="27696.48" table:number-columns-spanned="3" table:number-rows-spanned="1">
            <text:p>27696,48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12006">
            <text:p>12006</text:p>
          </table:table-cell>
          <table:table-cell table:style-name="ce13" office:value-type="string" table:number-columns-spanned="3" table:number-rows-spanned="1">
            <text:p>SEG Y ORD PÚ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12006" table:number-columns-spanned="1" table:number-rows-spanned="2">
            <text:p>12006</text:p>
          </table:table-cell>
          <table:table-cell table:style-name="ce13" office:value-type="string" table:number-columns-spanned="3" table:number-rows-spanned="1">
            <text:p>SEGURIDAD Y ORDEN PÚBLICO; TRIENIOS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45425.4" table:number-columns-spanned="3" table:number-rows-spanned="1">
            <text:p>145425,4</text:p>
          </table:table-cell>
          <table:covered-table-cell table:number-columns-repeated="2" table:style-name="ce31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URBAN: PLANE, GEST, EJECU Y DISCI URB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4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URBANISMO; TRIENIOS FUNCIONARIO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59259.54" table:number-columns-spanned="3" table:number-rows-spanned="1">
            <text:p>59259,54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40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5" table:style-name="ta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7" table:default-cell-style-name="Excel_20_Built-in_20_Normal"/>
        <table:table-column table:style-name="co18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36" office:value-type="float" office:value="5">
            <text:p>5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1532">
            <text:p>1532</text:p>
          </table:table-cell>
          <table:table-cell table:style-name="ce9" office:value-type="float" office:value="12006">
            <text:p>12006</text:p>
          </table:table-cell>
          <table:table-cell table:style-name="ce12" office:value-type="string" table:number-columns-spanned="3" table:number-rows-spanned="1">
            <text:p>PAVIME VÍAS PÚBLI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2006" table:number-columns-spanned="1" table:number-rows-spanned="2">
            <text:p>12006</text:p>
          </table:table-cell>
          <table:table-cell table:style-name="ce13" office:value-type="string" table:number-columns-spanned="3" table:number-rows-spanned="1">
            <text:p>Vias Publicas; 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4986.48" table:number-columns-spanned="3" table:number-rows-spanned="1">
            <text:p>4986,48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12006" table:number-columns-spanned="1" table:number-rows-spanned="2">
            <text:p>12006</text:p>
          </table:table-cell>
          <table:table-cell table:style-name="ce13" office:value-type="string" table:number-columns-spanned="3" table:number-rows-spanned="1">
            <text:p>ACCIÓN SOCIAL; TRIENIOS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8294.73" table:number-columns-spanned="3" table:number-rows-spanned="1">
            <text:p>28294,73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EDUC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12006" table:number-columns-spanned="1" table:number-rows-spanned="2">
            <text:p>12006</text:p>
          </table:table-cell>
          <table:table-cell table:style-name="ce13" office:value-type="string" table:number-columns-spanned="3" table:number-rows-spanned="1">
            <text:p>ADMÓN GRAL EDUCACIÓN; 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44" office:value-type="float" office:value="308.56" table:number-columns-spanned="3" table:number-rows-spanned="1">
            <text:p>308,56</text:p>
          </table:table-cell>
          <table:covered-table-cell table:number-columns-repeated="2" table:style-name="ce44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12006" table:number-columns-spanned="1" table:number-rows-spanned="2">
            <text:p>12006</text:p>
          </table:table-cell>
          <table:table-cell table:style-name="ce13" office:value-type="string" table:number-columns-spanned="3" table:number-rows-spanned="1">
            <text:p>ADMÓN GRAL CULTURA; TRIENIOS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3273.58" table:number-columns-spanned="3" table:number-rows-spanned="1">
            <text:p>3273,58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12006" table:number-columns-spanned="1" table:number-rows-spanned="2">
            <text:p>12006</text:p>
          </table:table-cell>
          <table:table-cell table:style-name="ce13" office:value-type="string" table:number-columns-spanned="3" table:number-rows-spanned="1">
            <text:p>ADMÓN GRAL DEPORTES; TRIENIOS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7845.76" table:number-columns-spanned="3" table:number-rows-spanned="1">
            <text:p>7845,76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ÓN GRAL COMER, TURIS Y PYMES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2006" table:number-columns-spanned="1" table:number-rows-spanned="2">
            <text:p>12006</text:p>
          </table:table-cell>
          <table:table-cell table:style-name="ce13" office:value-type="string" table:number-columns-spanned="3" table:number-rows-spanned="1">
            <text:p>ADMÓN GRAL COMERCIO, TURISMO; TRIENIOS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0268.52" table:number-columns-spanned="3" table:number-rows-spanned="1">
            <text:p>20268,52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2006" table:number-columns-spanned="1" table:number-rows-spanned="2">
            <text:p>12006</text:p>
          </table:table-cell>
          <table:table-cell table:style-name="ce13" office:value-type="string" table:number-columns-spanned="3" table:number-rows-spanned="1">
            <text:p>ADMÓN GENERAL; TRIENIOS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64893.83" table:number-columns-spanned="3" table:number-rows-spanned="1">
            <text:p>64893,83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Trien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5">
          <table:table-cell table:style-name="ce6" table:number-columns-repeated="3"/>
          <table:table-cell table:style-name="ce13" office:value-type="string" table:number-columns-spanned="3" table:number-rows-spanned="1">
            <text:p>POLÍTICA ECONÓMICA Y FISCAL; TRIENIOS FUNCION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53273.94" table:number-columns-spanned="3" table:number-rows-spanned="1">
            <text:p>53273,94</text:p>
          </table:table-cell>
          <table:covered-table-cell table:number-columns-repeated="2" table:style-name="ce31"/>
          <table:table-cell table:number-columns-repeated="1013"/>
        </table:table-row>
        <table:table-row table:style-name="ro36">
          <table:table-cell table:style-name="ce7" table:number-columns-repeated="3"/>
          <table:table-cell table:style-name="ce15" office:value-type="string" table:number-columns-spanned="3" table:number-rows-spanned="1">
            <text:p>Trienios</text:p>
          </table:table-cell>
          <table:covered-table-cell table:number-columns-repeated="2" table:style-name="ce15"/>
          <table:table-cell table:style-name="ce43" office:value-type="string" table:number-columns-spanned="2" table:number-rows-spanned="1">
            <text:p>Total Económica 12006</text:p>
          </table:table-cell>
          <table:covered-table-cell table:style-name="ce43"/>
          <table:table-cell table:style-name="ce34" office:value-type="float" office:value="387830.34" table:number-columns-spanned="3" table:number-rows-spanned="1">
            <text:p>387830,34</text:p>
          </table:table-cell>
          <table:covered-table-cell table:number-columns-repeated="2" table:style-name="ce34"/>
          <table:table-cell table:number-columns-repeated="1013"/>
        </table:table-row>
        <table:table-row table:style-name="ro21" table:number-rows-repeated="1048545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6" table:style-name="ta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36" office:value-type="float" office:value="6">
            <text:p>6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132">
            <text:p>132</text:p>
          </table:table-cell>
          <table:table-cell table:style-name="ce9" office:value-type="float" office:value="12100">
            <text:p>12100</text:p>
          </table:table-cell>
          <table:table-cell table:style-name="ce45" office:value-type="string" table:number-columns-spanned="4" table:number-rows-spanned="1">
            <text:p>SEG Y ORD PÚB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de destin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12100" table:number-columns-spanned="1" table:number-rows-spanned="2">
            <text:p>12100</text:p>
          </table:table-cell>
          <table:table-cell table:style-name="ce38" office:value-type="string" table:number-columns-spanned="4" table:number-rows-spanned="1">
            <text:p>SEGURIDAD Y ORDEN PÚBLICO; COMPLEMENTO DESTINO FUNCIONARIOS</text:p>
          </table:table-cell>
          <table:covered-table-cell table:number-columns-repeated="3" table:style-name="ce38"/>
          <table:table-cell table:style-name="ce31" office:value-type="float" office:value="516695.49" table:number-columns-spanned="3" table:number-rows-spanned="1">
            <text:p>516695,49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de destin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12100" table:number-columns-spanned="1" table:number-rows-spanned="2">
            <text:p>12100</text:p>
          </table:table-cell>
          <table:table-cell table:style-name="ce38" office:value-type="string" table:number-columns-spanned="4" table:number-rows-spanned="1">
            <text:p>URBANISMO; COMPLEMENTO DESTINO FUNCIONARIOS</text:p>
          </table:table-cell>
          <table:covered-table-cell table:number-columns-repeated="3" table:style-name="ce38"/>
          <table:table-cell table:style-name="ce31" office:value-type="float" office:value="345644.74" table:number-columns-spanned="3" table:number-rows-spanned="1">
            <text:p>345644,74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AVIME VÍAS PÚBLI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de destin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2100" table:number-columns-spanned="1" table:number-rows-spanned="2">
            <text:p>12100</text:p>
          </table:table-cell>
          <table:table-cell table:style-name="ce38" office:value-type="string" table:number-columns-spanned="4" table:number-rows-spanned="1">
            <text:p>Vias Publicas; Complemento de destino</text:p>
          </table:table-cell>
          <table:covered-table-cell table:number-columns-repeated="3" table:style-name="ce38"/>
          <table:table-cell table:style-name="ce33" office:value-type="float" office:value="8581.86" table:number-columns-spanned="3" table:number-rows-spanned="1">
            <text:p>8581,86</text:p>
          </table:table-cell>
          <table:covered-table-cell table:number-columns-repeated="2" table:style-name="ce33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SIS SOCIAL PRIM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de destin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12100" table:number-columns-spanned="1" table:number-rows-spanned="2">
            <text:p>12100</text:p>
          </table:table-cell>
          <table:table-cell table:style-name="ce38" office:value-type="string" table:number-columns-spanned="4" table:number-rows-spanned="1">
            <text:p>ACCIÓN SOCIAL; COMPLEMENTO DESTINO FUNCIONARIOS</text:p>
          </table:table-cell>
          <table:covered-table-cell table:number-columns-repeated="3" table:style-name="ce38"/>
          <table:table-cell table:style-name="ce31" office:value-type="float" office:value="66394.02" table:number-columns-spanned="3" table:number-rows-spanned="1">
            <text:p>66394,02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EDU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de destin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12100" table:number-columns-spanned="1" table:number-rows-spanned="2">
            <text:p>12100</text:p>
          </table:table-cell>
          <table:table-cell table:style-name="ce38" office:value-type="string" table:number-columns-spanned="4" table:number-rows-spanned="1">
            <text:p>ADMÓN GRAL EDUCACIÓN; COMPLEMENTO DESTINO FUNCIONARIOS</text:p>
          </table:table-cell>
          <table:covered-table-cell table:number-columns-repeated="3" table:style-name="ce38"/>
          <table:table-cell table:style-name="ce33" office:value-type="float" office:value="5134.64" table:number-columns-spanned="3" table:number-rows-spanned="1">
            <text:p>5134,64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CULTU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de destin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12100" table:number-columns-spanned="1" table:number-rows-spanned="2">
            <text:p>12100</text:p>
          </table:table-cell>
          <table:table-cell table:style-name="ce38" office:value-type="string" table:number-columns-spanned="4" table:number-rows-spanned="1">
            <text:p>ADMÓN GRAL CULTURA; COMPLEMENTO DESTINO FUNCIONARIOS</text:p>
          </table:table-cell>
          <table:covered-table-cell table:number-columns-repeated="3" table:style-name="ce38"/>
          <table:table-cell table:style-name="ce33" office:value-type="float" office:value="6645.66" table:number-columns-spanned="3" table:number-rows-spanned="1">
            <text:p>6645,66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 GRAL DEPO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de destin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12100" table:number-columns-spanned="1" table:number-rows-spanned="2">
            <text:p>12100</text:p>
          </table:table-cell>
          <table:table-cell table:style-name="ce38" office:value-type="string" table:number-columns-spanned="4" table:number-rows-spanned="1">
            <text:p>ADMÓN GRAL DEPORTES; COMPLEMENTO DESTINO FUNCIONARIOS</text:p>
          </table:table-cell>
          <table:covered-table-cell table:number-columns-repeated="3" table:style-name="ce38"/>
          <table:table-cell table:style-name="ce31" office:value-type="float" office:value="22951.88" table:number-columns-spanned="3" table:number-rows-spanned="1">
            <text:p>22951,88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ÓN GRAL COMER, TURIS Y PYMES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de destin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2100" table:number-columns-spanned="1" table:number-rows-spanned="2">
            <text:p>12100</text:p>
          </table:table-cell>
          <table:table-cell table:style-name="ce38" office:value-type="string" table:number-columns-spanned="4" table:number-rows-spanned="1">
            <text:p>ADMÓN GRAL COMERCIO, TURISMO; COMPLEMENTO DESTINO FUNCIONAR</text:p>
          </table:table-cell>
          <table:covered-table-cell table:number-columns-repeated="3" table:style-name="ce38"/>
          <table:table-cell table:style-name="ce31" office:value-type="float" office:value="55978.16" table:number-columns-spanned="3" table:number-rows-spanned="1">
            <text:p>55978,16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Complemento de destin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7">
          <table:table-cell table:style-name="ce7" table:number-columns-repeated="3"/>
          <table:table-cell table:style-name="ce46" office:value-type="string" table:number-columns-spanned="4" table:number-rows-spanned="1">
            <text:p>ADMÓN GENERAL; COMPLEMENTO DESTINO FUNCIONARIOS</text:p>
          </table:table-cell>
          <table:covered-table-cell table:number-columns-repeated="3" table:style-name="ce46"/>
          <table:table-cell table:style-name="ce42" office:value-type="float" office:value="317989.14" table:number-columns-spanned="3" table:number-rows-spanned="1">
            <text:p>317989,14</text:p>
          </table:table-cell>
          <table:covered-table-cell table:number-columns-repeated="2" table:style-name="ce42"/>
          <table:table-cell table:number-columns-repeated="1014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7" table:style-name="ta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36" office:value-type="float" office:value="7">
            <text:p>7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931">
            <text:p>931</text:p>
          </table:table-cell>
          <table:table-cell table:style-name="ce9" office:value-type="float" office:value="12100">
            <text:p>12100</text:p>
          </table:table-cell>
          <table:table-cell table:style-name="ce45" office:value-type="string" table:number-columns-spanned="4" table:number-rows-spanned="1">
            <text:p>POLÍ ECONÓ Y FISC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38" office:value-type="string" table:number-columns-spanned="4" table:number-rows-spanned="1">
            <text:p>Complemento de destin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1">
          <table:covered-table-cell table:number-columns-repeated="3" table:style-name="ce6"/>
          <table:table-cell table:style-name="ce38" office:value-type="string" table:number-columns-spanned="4" table:number-rows-spanned="2">
            <text:p>POLÍTICA ECONÓMICA Y FISCAL; COMPLEMENTO DESTINO FUNCIONARIO</text:p>
          </table:table-cell>
          <table:covered-table-cell table:number-columns-repeated="3" table:style-name="ce38"/>
          <table:table-cell table:style-name="ce31" office:value-type="float" office:value="172629.74" table:number-columns-spanned="3" table:number-rows-spanned="2">
            <text:p>172629,74</text:p>
          </table:table-cell>
          <table:covered-table-cell table:number-columns-repeated="2" table:style-name="ce31"/>
          <table:table-cell table:number-columns-repeated="1014"/>
        </table:table-row>
        <table:table-row table:style-name="ro29">
          <table:table-cell table:style-name="ce6" table:number-columns-repeated="3"/>
          <table:covered-table-cell table:number-columns-repeated="4" table:style-name="ce38"/>
          <table:covered-table-cell table:number-columns-repeated="3" table:style-name="ce31"/>
          <table:table-cell table:number-columns-repeated="1014"/>
        </table:table-row>
        <table:table-row table:style-name="ro9">
          <table:table-cell table:style-name="ce6" table:number-columns-repeated="3"/>
          <table:table-cell table:style-name="ce47" office:value-type="string" table:number-columns-spanned="4" table:number-rows-spanned="1">
            <text:p>Complemento de destino <text:s text:c="105"/>Total Económica 12100</text:p>
          </table:table-cell>
          <table:covered-table-cell table:number-columns-repeated="3" table:style-name="ce47"/>
          <table:table-cell table:style-name="ce48" office:value-type="float" office:value="1518645.33" table:number-columns-spanned="3" table:number-rows-spanned="1">
            <text:p>1518645,33</text:p>
          </table:table-cell>
          <table:covered-table-cell table:number-columns-repeated="2" table:style-name="ce48"/>
          <table:table-cell table:number-columns-repeated="1014"/>
        </table:table-row>
        <table:table-row table:style-name="ro32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12101">
            <text:p>12101</text:p>
          </table:table-cell>
          <table:table-cell table:style-name="ce38" office:value-type="string" table:number-columns-spanned="4" table:number-rows-spanned="1">
            <text:p>SEG Y ORD PÚB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específi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12101" table:number-columns-spanned="1" table:number-rows-spanned="2">
            <text:p>12101</text:p>
          </table:table-cell>
          <table:table-cell table:style-name="ce38" office:value-type="string" table:number-columns-spanned="4" table:number-rows-spanned="1">
            <text:p>SEGURIDAD Y ORDEN PÚBLICO; COMPLEMENTO ESPECÍFICO FUNCIONARI</text:p>
          </table:table-cell>
          <table:covered-table-cell table:number-columns-repeated="3" table:style-name="ce38"/>
          <table:table-cell table:style-name="ce31" office:value-type="float" office:value="658755.69" table:number-columns-spanned="3" table:number-rows-spanned="1">
            <text:p>658755,69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específi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12101" table:number-columns-spanned="1" table:number-rows-spanned="2">
            <text:p>12101</text:p>
          </table:table-cell>
          <table:table-cell table:style-name="ce38" office:value-type="string" table:number-columns-spanned="4" table:number-rows-spanned="1">
            <text:p>URBANISMO; COMPLEMENTO ESPECÍFICO FUNCIONARIOS</text:p>
          </table:table-cell>
          <table:covered-table-cell table:number-columns-repeated="3" table:style-name="ce38"/>
          <table:table-cell table:style-name="ce31" office:value-type="float" office:value="406732" table:number-columns-spanned="3" table:number-rows-spanned="1">
            <text:p>406732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AVIME VÍAS PÚBLI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específi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6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2101" table:number-columns-spanned="1" table:number-rows-spanned="2">
            <text:p>12101</text:p>
          </table:table-cell>
          <table:table-cell table:style-name="ce38" office:value-type="string" table:number-columns-spanned="4" table:number-rows-spanned="1">
            <text:p>Vias Publicas; Complemento específico</text:p>
          </table:table-cell>
          <table:covered-table-cell table:number-columns-repeated="3" table:style-name="ce38"/>
          <table:table-cell table:style-name="ce33" office:value-type="float" office:value="8571.92" table:number-columns-spanned="3" table:number-rows-spanned="1">
            <text:p>8571,92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SIS SOCIAL PRIM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específi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12101" table:number-columns-spanned="1" table:number-rows-spanned="2">
            <text:p>12101</text:p>
          </table:table-cell>
          <table:table-cell table:style-name="ce38" office:value-type="string" table:number-columns-spanned="4" table:number-rows-spanned="1">
            <text:p>ACCIÓN SOCIAL; COMPLEMENTO ESPECÍFICO FUNCIONARIOS</text:p>
          </table:table-cell>
          <table:covered-table-cell table:number-columns-repeated="3" table:style-name="ce38"/>
          <table:table-cell table:style-name="ce31" office:value-type="float" office:value="56815.42" table:number-columns-spanned="3" table:number-rows-spanned="1">
            <text:p>56815,42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EDU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específi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12101" table:number-columns-spanned="1" table:number-rows-spanned="2">
            <text:p>12101</text:p>
          </table:table-cell>
          <table:table-cell table:style-name="ce38" office:value-type="string" table:number-columns-spanned="4" table:number-rows-spanned="1">
            <text:p>ADMÓN GRAL EDUCACIÓN; COMPLEMENTO ESPECÍFICO FUNCIONARIOS</text:p>
          </table:table-cell>
          <table:covered-table-cell table:number-columns-repeated="3" table:style-name="ce38"/>
          <table:table-cell table:style-name="ce33" office:value-type="float" office:value="1795.62" table:number-columns-spanned="3" table:number-rows-spanned="1">
            <text:p>1795,62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CULTU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específi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12101" table:number-columns-spanned="1" table:number-rows-spanned="2">
            <text:p>12101</text:p>
          </table:table-cell>
          <table:table-cell table:style-name="ce38" office:value-type="string" table:number-columns-spanned="4" table:number-rows-spanned="1">
            <text:p>ADMÓN GRAL CULTURA; COMPLEMENTO ESPECÍFICO FUNCIONARIOS</text:p>
          </table:table-cell>
          <table:covered-table-cell table:number-columns-repeated="3" table:style-name="ce38"/>
          <table:table-cell table:style-name="ce33" office:value-type="float" office:value="5440.63" table:number-columns-spanned="3" table:number-rows-spanned="1">
            <text:p>5440,63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 GRAL DEPO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Complemento específi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0">
          <table:table-cell table:style-name="ce7" table:number-columns-repeated="3"/>
          <table:table-cell table:style-name="ce46" office:value-type="string" table:number-columns-spanned="4" table:number-rows-spanned="1">
            <text:p>ADMÓN GRAL DEPORTES; COMPLEMENTO ESPECÍFICO FUNCIONARIOS</text:p>
          </table:table-cell>
          <table:covered-table-cell table:number-columns-repeated="3" table:style-name="ce46"/>
          <table:table-cell table:style-name="ce42" office:value-type="float" office:value="18566.23" table:number-columns-spanned="3" table:number-rows-spanned="1">
            <text:p>18566,23</text:p>
          </table:table-cell>
          <table:covered-table-cell table:number-columns-repeated="2" table:style-name="ce42"/>
          <table:table-cell table:number-columns-repeated="1014"/>
        </table:table-row>
        <table:table-row table:style-name="ro21" table:number-rows-repeated="1048544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8" table:style-name="ta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36" office:value-type="float" office:value="8">
            <text:p>8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430">
            <text:p>430</text:p>
          </table:table-cell>
          <table:table-cell table:style-name="ce9" office:value-type="float" office:value="12101">
            <text:p>12101</text:p>
          </table:table-cell>
          <table:table-cell table:style-name="ce45" office:value-type="string" table:number-columns-spanned="4" table:number-rows-spanned="1">
            <text:p>ADMÓN GRAL COMER, TURIS Y PYMES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específi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2101" table:number-columns-spanned="1" table:number-rows-spanned="2">
            <text:p>12101</text:p>
          </table:table-cell>
          <table:table-cell table:style-name="ce38" office:value-type="string" table:number-columns-spanned="4" table:number-rows-spanned="1">
            <text:p>ADMÓN GRAL COMERCIO, TURISMO; COMPLEMENTO ESPECÍFICO FUNCION</text:p>
          </table:table-cell>
          <table:covered-table-cell table:number-columns-repeated="3" table:style-name="ce38"/>
          <table:table-cell table:style-name="ce31" office:value-type="float" office:value="68376.76" table:number-columns-spanned="3" table:number-rows-spanned="1">
            <text:p>68376,76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Complemento específi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2101" table:number-columns-spanned="1" table:number-rows-spanned="2">
            <text:p>12101</text:p>
          </table:table-cell>
          <table:table-cell table:style-name="ce38" office:value-type="string" table:number-columns-spanned="4" table:number-rows-spanned="1">
            <text:p>ADMÓN GENERAL; COMPLEMENTO ESPECÍFICO FUNCIONARIOS</text:p>
          </table:table-cell>
          <table:covered-table-cell table:number-columns-repeated="3" table:style-name="ce38"/>
          <table:table-cell table:style-name="ce31" office:value-type="float" office:value="424819.65" table:number-columns-spanned="3" table:number-rows-spanned="1">
            <text:p>424819,65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OLÍ ECONÓ Y FISC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38" office:value-type="string" table:number-columns-spanned="4" table:number-rows-spanned="1">
            <text:p>Complemento específi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8">
          <table:covered-table-cell table:number-columns-repeated="3" table:style-name="ce6"/>
          <table:table-cell table:style-name="ce38" office:value-type="string" table:number-columns-spanned="4" table:number-rows-spanned="2">
            <text:p>POLÍTICA ECONÓMICA Y FISCAL; COMPLEMENTO ESPECÍFICO FUNCIONA</text:p>
          </table:table-cell>
          <table:covered-table-cell table:number-columns-repeated="3" table:style-name="ce38"/>
          <table:table-cell table:style-name="ce31" office:value-type="float" office:value="209031.08" table:number-columns-spanned="3" table:number-rows-spanned="2">
            <text:p>209031,08</text:p>
          </table:table-cell>
          <table:covered-table-cell table:number-columns-repeated="2" table:style-name="ce31"/>
          <table:table-cell table:number-columns-repeated="1014"/>
        </table:table-row>
        <table:table-row table:style-name="ro39">
          <table:table-cell table:style-name="ce6" table:number-columns-repeated="3"/>
          <table:covered-table-cell table:number-columns-repeated="4" table:style-name="ce38"/>
          <table:covered-table-cell table:number-columns-repeated="3" table:style-name="ce31"/>
          <table:table-cell table:number-columns-repeated="1014"/>
        </table:table-row>
        <table:table-row table:style-name="ro9">
          <table:table-cell table:style-name="ce6" table:number-columns-repeated="3"/>
          <table:table-cell table:style-name="ce47" office:value-type="string" table:number-columns-spanned="4" table:number-rows-spanned="1">
            <text:p>Complemento específico <text:s text:c="106"/>Total Económica 12101</text:p>
          </table:table-cell>
          <table:covered-table-cell table:number-columns-repeated="3" table:style-name="ce47"/>
          <table:table-cell table:style-name="ce48" office:value-type="float" office:value="1858905" table:number-columns-spanned="3" table:number-rows-spanned="1">
            <text:p>1858905</text:p>
          </table:table-cell>
          <table:covered-table-cell table:number-columns-repeated="2" table:style-name="ce48"/>
          <table:table-cell table:number-columns-repeated="1014"/>
        </table:table-row>
        <table:table-row table:style-name="ro32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12103">
            <text:p>12103</text:p>
          </table:table-cell>
          <table:table-cell table:style-name="ce38" office:value-type="string" table:number-columns-spanned="4" table:number-rows-spanned="1">
            <text:p>SEG Y ORD PÚB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os complement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6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12103" table:number-columns-spanned="1" table:number-rows-spanned="2">
            <text:p>12103</text:p>
          </table:table-cell>
          <table:table-cell table:style-name="ce38" office:value-type="string" table:number-columns-spanned="4" table:number-rows-spanned="1">
            <text:p>SEGURIDAD Y ORDEN PÚBLICO; OTROS COMPLEMENTOS FUNCIONARIOS</text:p>
          </table:table-cell>
          <table:covered-table-cell table:number-columns-repeated="3" table:style-name="ce38"/>
          <table:table-cell table:style-name="ce31" office:value-type="float" office:value="99761.32" table:number-columns-spanned="3" table:number-rows-spanned="1">
            <text:p>99761,32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os complement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12103" table:number-columns-spanned="1" table:number-rows-spanned="2">
            <text:p>12103</text:p>
          </table:table-cell>
          <table:table-cell table:style-name="ce38" office:value-type="string" table:number-columns-spanned="4" table:number-rows-spanned="1">
            <text:p>URBANISMO; OTROS COMPLEMENTOS FUNCIONARIOS</text:p>
          </table:table-cell>
          <table:covered-table-cell table:number-columns-repeated="3" table:style-name="ce38"/>
          <table:table-cell table:style-name="ce31" office:value-type="float" office:value="67274.95" table:number-columns-spanned="3" table:number-rows-spanned="1">
            <text:p>67274,95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AVIME VÍAS PÚBLI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os complement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2103" table:number-columns-spanned="1" table:number-rows-spanned="2">
            <text:p>12103</text:p>
          </table:table-cell>
          <table:table-cell table:style-name="ce38" office:value-type="string" table:number-columns-spanned="4" table:number-rows-spanned="1">
            <text:p>Vias Publicas; Otros complementos</text:p>
          </table:table-cell>
          <table:covered-table-cell table:number-columns-repeated="3" table:style-name="ce38"/>
          <table:table-cell table:style-name="ce33" office:value-type="float" office:value="1667.82" table:number-columns-spanned="3" table:number-rows-spanned="1">
            <text:p>1667,82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SIS SOCIAL PRIM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os complement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12103" table:number-columns-spanned="1" table:number-rows-spanned="2">
            <text:p>12103</text:p>
          </table:table-cell>
          <table:table-cell table:style-name="ce38" office:value-type="string" table:number-columns-spanned="4" table:number-rows-spanned="1">
            <text:p>ACCIÓN SOCIAL; OTROS COMPLEMENTOS FUNCIONARIOS</text:p>
          </table:table-cell>
          <table:covered-table-cell table:number-columns-repeated="3" table:style-name="ce38"/>
          <table:table-cell table:style-name="ce31" office:value-type="float" office:value="12018.41" table:number-columns-spanned="3" table:number-rows-spanned="1">
            <text:p>12018,41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EDU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Otros complement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0">
          <table:table-cell table:style-name="ce7" table:number-columns-repeated="3"/>
          <table:table-cell table:style-name="ce46" office:value-type="string" table:number-columns-spanned="4" table:number-rows-spanned="1">
            <text:p>ADMÓN GRAL EDUCACIÓN; OTROS COMPLEMENTOS</text:p>
          </table:table-cell>
          <table:covered-table-cell table:number-columns-repeated="3" table:style-name="ce46"/>
          <table:table-cell table:style-name="ce49" office:value-type="float" office:value="1214.17" table:number-columns-spanned="3" table:number-rows-spanned="1">
            <text:p>1214,17</text:p>
          </table:table-cell>
          <table:covered-table-cell table:number-columns-repeated="2" table:style-name="ce49"/>
          <table:table-cell table:number-columns-repeated="1014"/>
        </table:table-row>
        <table:table-row table:style-name="ro21" table:number-rows-repeated="1048544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9" table:style-name="ta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36" office:value-type="float" office:value="9">
            <text:p>9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330">
            <text:p>330</text:p>
          </table:table-cell>
          <table:table-cell table:style-name="ce9" office:value-type="float" office:value="12103">
            <text:p>12103</text:p>
          </table:table-cell>
          <table:table-cell table:style-name="ce45" office:value-type="string" table:number-columns-spanned="4" table:number-rows-spanned="1">
            <text:p>ADMINI GRAL CULTU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os complement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12103" table:number-columns-spanned="1" table:number-rows-spanned="2">
            <text:p>12103</text:p>
          </table:table-cell>
          <table:table-cell table:style-name="ce38" office:value-type="string" table:number-columns-spanned="4" table:number-rows-spanned="1">
            <text:p>ADMÓN GRAL CULTURA; OTROS COMPLEMENTOS FUNCIONARIOS</text:p>
          </table:table-cell>
          <table:covered-table-cell table:number-columns-repeated="3" table:style-name="ce38"/>
          <table:table-cell table:style-name="ce33" office:value-type="float" office:value="1374.53" table:number-columns-spanned="3" table:number-rows-spanned="1">
            <text:p>1374,53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 GRAL DEPO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os complement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12103" table:number-columns-spanned="1" table:number-rows-spanned="2">
            <text:p>12103</text:p>
          </table:table-cell>
          <table:table-cell table:style-name="ce38" office:value-type="string" table:number-columns-spanned="4" table:number-rows-spanned="1">
            <text:p>ADMÓN GRAL DEPORTES; OTROS COMPLEMENTOS FUNCIONARIOS</text:p>
          </table:table-cell>
          <table:covered-table-cell table:number-columns-repeated="3" table:style-name="ce38"/>
          <table:table-cell table:style-name="ce33" office:value-type="float" office:value="3849.52" table:number-columns-spanned="3" table:number-rows-spanned="1">
            <text:p>3849,52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ÓN GRAL COMER, TURIS Y PYMES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os complement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2103" table:number-columns-spanned="1" table:number-rows-spanned="2">
            <text:p>12103</text:p>
          </table:table-cell>
          <table:table-cell table:style-name="ce38" office:value-type="string" table:number-columns-spanned="4" table:number-rows-spanned="1">
            <text:p>ADMÓN GRAL COMERCIO, TURISMO; OTROS COMPLEMENTOS FUNCION</text:p>
          </table:table-cell>
          <table:covered-table-cell table:number-columns-repeated="3" table:style-name="ce38"/>
          <table:table-cell table:style-name="ce31" office:value-type="float" office:value="11566.07" table:number-columns-spanned="3" table:number-rows-spanned="1">
            <text:p>11566,07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os complement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2103" table:number-columns-spanned="1" table:number-rows-spanned="2">
            <text:p>12103</text:p>
          </table:table-cell>
          <table:table-cell table:style-name="ce38" office:value-type="string" table:number-columns-spanned="4" table:number-rows-spanned="1">
            <text:p>ADMÓN GENERAL; OTROS COMPLEMENTOS FUNCIONARIOS</text:p>
          </table:table-cell>
          <table:covered-table-cell table:number-columns-repeated="3" table:style-name="ce38"/>
          <table:table-cell table:style-name="ce31" office:value-type="float" office:value="61402.52" table:number-columns-spanned="3" table:number-rows-spanned="1">
            <text:p>61402,52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OLÍ ECONÓ Y FISC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38" office:value-type="string" table:number-columns-spanned="4" table:number-rows-spanned="1">
            <text:p>Otros complement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1">
          <table:covered-table-cell table:number-columns-repeated="3" table:style-name="ce6"/>
          <table:table-cell table:style-name="ce38" office:value-type="string" table:number-columns-spanned="4" table:number-rows-spanned="2">
            <text:p>POLÍTICA ECONÓMICA Y FISCAL; OTROS COMPLEMENTOS FUNCIONARIOS</text:p>
          </table:table-cell>
          <table:covered-table-cell table:number-columns-repeated="3" table:style-name="ce38"/>
          <table:table-cell table:style-name="ce31" office:value-type="float" office:value="31813.44" table:number-columns-spanned="3" table:number-rows-spanned="2">
            <text:p>31813,44</text:p>
          </table:table-cell>
          <table:covered-table-cell table:number-columns-repeated="2" table:style-name="ce31"/>
          <table:table-cell table:number-columns-repeated="1014"/>
        </table:table-row>
        <table:table-row table:style-name="ro29">
          <table:table-cell table:style-name="ce6" table:number-columns-repeated="3"/>
          <table:covered-table-cell table:number-columns-repeated="4" table:style-name="ce38"/>
          <table:covered-table-cell table:number-columns-repeated="3" table:style-name="ce31"/>
          <table:table-cell table:number-columns-repeated="1014"/>
        </table:table-row>
        <table:table-row table:style-name="ro9">
          <table:table-cell table:style-name="ce6" table:number-columns-repeated="3"/>
          <table:table-cell table:style-name="ce47" office:value-type="string" table:number-columns-spanned="4" table:number-rows-spanned="1">
            <text:p>Otros complementos <text:s text:c="114"/>Total Económica 12103</text:p>
          </table:table-cell>
          <table:covered-table-cell table:number-columns-repeated="3" table:style-name="ce47"/>
          <table:table-cell table:style-name="ce32" office:value-type="float" office:value="291942.75" table:number-columns-spanned="3" table:number-rows-spanned="1">
            <text:p>291942,75</text:p>
          </table:table-cell>
          <table:covered-table-cell table:number-columns-repeated="2" table:style-name="ce32"/>
          <table:table-cell table:number-columns-repeated="1014"/>
        </table:table-row>
        <table:table-row table:style-name="ro32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13000">
            <text:p>13000</text:p>
          </table:table-cell>
          <table:table-cell table:style-name="ce38" office:value-type="string" table:number-columns-spanned="4" table:number-rows-spanned="1">
            <text:p>SEG Y ORD PÚB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38" office:value-type="string" table:number-columns-spanned="4" table:number-rows-spanned="1">
            <text:p>SEGURIDAD Y ORDEN PÚBLICO; RETRIBUCIONES BÁSICAS</text:p>
          </table:table-cell>
          <table:covered-table-cell table:number-columns-repeated="3" table:style-name="ce38"/>
          <table:table-cell table:style-name="ce31" office:value-type="float" office:value="12184.36" table:number-columns-spanned="3" table:number-rows-spanned="1">
            <text:p>12184,36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38" office:value-type="string" table:number-columns-spanned="4" table:number-rows-spanned="1">
            <text:p>URBANISMO; RETRIBUCIONES BÁSCIAS LABORALES</text:p>
          </table:table-cell>
          <table:covered-table-cell table:number-columns-repeated="3" table:style-name="ce38"/>
          <table:table-cell table:style-name="ce31" office:value-type="float" office:value="78261.84" table:number-columns-spanned="3" table:number-rows-spanned="1">
            <text:p>78261,84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AVIME VÍAS PÚBLI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0">
          <table:table-cell table:style-name="ce7" table:number-columns-repeated="3"/>
          <table:table-cell table:style-name="ce46" office:value-type="string" table:number-columns-spanned="4" table:number-rows-spanned="1">
            <text:p>VÍAS PÚBLICAS; RETRIBUCIONES BÁSCIAS LABORALES</text:p>
          </table:table-cell>
          <table:covered-table-cell table:number-columns-repeated="3" table:style-name="ce46"/>
          <table:table-cell table:style-name="ce42" office:value-type="float" office:value="397588.58" table:number-columns-spanned="3" table:number-rows-spanned="1">
            <text:p>397588,58</text:p>
          </table:table-cell>
          <table:covered-table-cell table:number-columns-repeated="2" table:style-name="ce42"/>
          <table:table-cell table:number-columns-repeated="1014"/>
        </table:table-row>
        <table:table-row table:style-name="ro21" table:number-rows-repeated="1048544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10" table:style-name="ta1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10">
            <text:p>10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161">
            <text:p>161</text:p>
          </table:table-cell>
          <table:table-cell table:style-name="ce9" office:value-type="float" office:value="13000">
            <text:p>13000</text:p>
          </table:table-cell>
          <table:table-cell table:style-name="ce45" office:value-type="string" table:number-columns-spanned="4" table:number-rows-spanned="1">
            <text:p>ABAST DOMI AGUA POTA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38" office:value-type="string" table:number-columns-spanned="4" table:number-rows-spanned="1">
            <text:p>SANEAMIENTO, ABAST Y DIST AGUAS; RETRIB BÁSICAS LABORALES</text:p>
          </table:table-cell>
          <table:covered-table-cell table:number-columns-repeated="3" table:style-name="ce38"/>
          <table:table-cell table:style-name="ce31" office:value-type="float" office:value="83550.43" table:number-columns-spanned="3" table:number-rows-spanned="1">
            <text:p>83550,43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SIS SOCIAL PRIM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241" table:number-columns-spanned="1" table:number-rows-spanned="2">
            <text:p>241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38" office:value-type="string" table:number-columns-spanned="4" table:number-rows-spanned="1">
            <text:p>ACCIÓN SOCIAL; RETRIBUCIONES BÁSCIAS LABORALES</text:p>
          </table:table-cell>
          <table:covered-table-cell table:number-columns-repeated="3" table:style-name="ce38"/>
          <table:table-cell table:style-name="ce31" office:value-type="float" office:value="492599.59" table:number-columns-spanned="3" table:number-rows-spanned="1">
            <text:p>492599,59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OMEN EMPLEO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11" table:number-columns-spanned="1" table:number-rows-spanned="2">
            <text:p>311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38" office:value-type="string" table:number-columns-spanned="4" table:number-rows-spanned="1">
            <text:p>FOMENTO EMPLEO; RETRICIONES BASICAS LABORALES</text:p>
          </table:table-cell>
          <table:covered-table-cell table:number-columns-repeated="3" table:style-name="ce38"/>
          <table:table-cell table:style-name="ce31" office:value-type="float" office:value="21489.7" table:number-columns-spanned="3" table:number-rows-spanned="1">
            <text:p>21489,7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ROTE SALUBRI PÚBLI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38" office:value-type="string" table:number-columns-spanned="4" table:number-rows-spanned="1">
            <text:p>ACCIONES PÚB REL SALUD; RETRIB BÁSCIAS LABORALES</text:p>
          </table:table-cell>
          <table:covered-table-cell table:number-columns-repeated="3" table:style-name="ce38"/>
          <table:table-cell table:style-name="ce33" office:value-type="float" office:value="9686.88" table:number-columns-spanned="3" table:number-rows-spanned="1">
            <text:p>9686,88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EDU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23" table:number-columns-spanned="1" table:number-rows-spanned="2">
            <text:p>323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38" office:value-type="string" table:number-columns-spanned="4" table:number-rows-spanned="1">
            <text:p>ADMÓN GRAL EDUCACIÓN; RETRIBUCIONES BÁSCIAS LABORALES</text:p>
          </table:table-cell>
          <table:covered-table-cell table:number-columns-repeated="3" table:style-name="ce38"/>
          <table:table-cell table:style-name="ce31" office:value-type="float" office:value="224143.28" table:number-columns-spanned="3" table:number-rows-spanned="1">
            <text:p>224143,28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38" office:value-type="string" table:number-columns-spanned="4" table:number-rows-spanned="1">
            <text:p>FUNCIONAMIENTO CTROS ENSEÑANZA PRESCOLAR Y PRIMARIA; RETRIBU</text:p>
          </table:table-cell>
          <table:covered-table-cell table:number-columns-repeated="3" table:style-name="ce38"/>
          <table:table-cell table:style-name="ce31" office:value-type="float" office:value="222292.05" table:number-columns-spanned="3" table:number-rows-spanned="1">
            <text:p>222292,05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CULTU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38" office:value-type="string" table:number-columns-spanned="4" table:number-rows-spanned="1">
            <text:p>ADMÓN GRAL CULTURA; RETRIBUCIONES BÁSICAS LABORALES</text:p>
          </table:table-cell>
          <table:covered-table-cell table:number-columns-repeated="3" table:style-name="ce38"/>
          <table:table-cell table:style-name="ce31" office:value-type="float" office:value="125228.04" table:number-columns-spanned="3" table:number-rows-spanned="1">
            <text:p>125228,04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 GRAL DEPO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38" office:value-type="string" table:number-columns-spanned="4" table:number-rows-spanned="1">
            <text:p>ADMÓN GRAL DEPORTES; RETRIBUCIONES BÁSCIAS LABORALES</text:p>
          </table:table-cell>
          <table:covered-table-cell table:number-columns-repeated="3" table:style-name="ce38"/>
          <table:table-cell table:style-name="ce31" office:value-type="float" office:value="49676.28" table:number-columns-spanned="3" table:number-rows-spanned="1">
            <text:p>49676,28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ÓN GRAL COMER, TURIS Y PYMES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Retribuciones básic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7">
          <table:table-cell table:style-name="ce7" table:number-columns-repeated="3"/>
          <table:table-cell table:style-name="ce46" office:value-type="string" table:number-columns-spanned="4" table:number-rows-spanned="1">
            <text:p>ADMÓN GRAL COMERCIO, TURISMO; RETRIB BÁSCIAS LABORALES</text:p>
          </table:table-cell>
          <table:covered-table-cell table:number-columns-repeated="3" table:style-name="ce46"/>
          <table:table-cell table:style-name="ce42" office:value-type="float" office:value="12184.36" table:number-columns-spanned="3" table:number-rows-spanned="1">
            <text:p>12184,36</text:p>
          </table:table-cell>
          <table:covered-table-cell table:number-columns-repeated="2" table:style-name="ce42"/>
          <table:table-cell table:number-columns-repeated="1014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11" table:style-name="ta1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11">
            <text:p>11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432">
            <text:p>432</text:p>
          </table:table-cell>
          <table:table-cell table:style-name="ce9" office:value-type="float" office:value="13000">
            <text:p>13000</text:p>
          </table:table-cell>
          <table:table-cell table:style-name="ce12" office:value-type="string" table:number-columns-spanned="3" table:number-rows-spanned="1">
            <text:p>INFO Y PROMO TURÍS.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Retribuciones básic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13" office:value-type="string" table:number-columns-spanned="3" table:number-rows-spanned="1">
            <text:p>INFORMACIÓN Y PROMOCIÓN TURÍSTICA; RETRIBUCIONES BÁSIC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1882.84" table:number-columns-spanned="3" table:number-rows-spanned="1">
            <text:p>11882,84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Retribuciones básic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13" office:value-type="string" table:number-columns-spanned="3" table:number-rows-spanned="1">
            <text:p>ADMÓN GENERAL; RETRIBUCIONES BÁSCIAS 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323912.35" table:number-columns-spanned="3" table:number-rows-spanned="1">
            <text:p>323912,35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Retribuciones básic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3" table:number-columns-spanned="1" table:number-rows-spanned="2">
            <text:p>933</text:p>
          </table:table-cell>
          <table:table-cell table:style-name="ce10" office:value-type="float" office:value="13000" table:number-columns-spanned="1" table:number-rows-spanned="2">
            <text:p>13000</text:p>
          </table:table-cell>
          <table:table-cell table:style-name="ce13" office:value-type="string" table:number-columns-spanned="3" table:number-rows-spanned="1">
            <text:p>POLÍTICA ECONÓMICA Y FISCAL; RETRIBUCIONES BÁSCIAS 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46931.79" table:number-columns-spanned="3" table:number-rows-spanned="1">
            <text:p>46931,79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GESTI PATR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Retribuciones básica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GESTIÓN PATRIMONIO; RETRIBUCIONES BÁSICAS.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2744.26" table:number-columns-spanned="3" table:number-rows-spanned="2">
            <text:p>12744,26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Retribuciones básica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3000</text:p>
          </table:table-cell>
          <table:covered-table-cell table:style-name="ce24"/>
          <table:table-cell table:style-name="ce48" office:value-type="float" office:value="2124356.63" table:number-columns-spanned="3" table:number-rows-spanned="1">
            <text:p>2124356,63</text:p>
          </table:table-cell>
          <table:covered-table-cell table:number-columns-repeated="2" table:style-name="ce48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51">
            <text:p>151</text:p>
          </table:table-cell>
          <table:table-cell table:style-name="ce10" office:value-type="float" office:value="13001">
            <text:p>13001</text:p>
          </table:table-cell>
          <table:table-cell table:style-name="ce13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Horas extraordinari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13001" table:number-columns-spanned="1" table:number-rows-spanned="2">
            <text:p>13001</text:p>
          </table:table-cell>
          <table:table-cell table:style-name="ce13" office:value-type="string" table:number-columns-spanned="3" table:number-rows-spanned="1">
            <text:p>URBANISMO; HORAS EXTRAORDINARIAS 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8720" table:number-columns-spanned="3" table:number-rows-spanned="1">
            <text:p>8720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AVIME VÍAS PÚBL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Horas extraordinari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0">
          <table:table-cell table:style-name="ce6"/>
          <table:table-cell table:style-name="ce10" office:value-type="float" office:value="161">
            <text:p>161</text:p>
          </table:table-cell>
          <table:table-cell table:style-name="ce10" office:value-type="float" office:value="13001">
            <text:p>13001</text:p>
          </table:table-cell>
          <table:table-cell table:style-name="ce13" office:value-type="string" table:number-columns-spanned="3" table:number-rows-spanned="1">
            <text:p>VÍAS PÚBLICAS; HORAS EXTRAORDINARIAS 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2890" table:number-columns-spanned="3" table:number-rows-spanned="1">
            <text:p>22890</text:p>
          </table:table-cell>
          <table:covered-table-cell table:number-columns-repeated="2" table:style-name="ce31"/>
          <table:table-cell table:number-columns-repeated="1013"/>
        </table:table-row>
        <table:table-row table:style-name="ro41">
          <table:table-cell table:style-name="ce6" table:number-columns-repeated="3"/>
          <table:table-cell table:style-name="ce13" office:value-type="string" table:number-columns-spanned="3" table:number-rows-spanned="1">
            <text:p>ABAST DOMI AGUA POT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Horas extraordinari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3001" table:number-columns-spanned="1" table:number-rows-spanned="2">
            <text:p>13001</text:p>
          </table:table-cell>
          <table:table-cell table:style-name="ce38" office:value-type="string" table:number-columns-spanned="5" table:number-rows-spanned="1">
            <text:p>SANEAMIENTO, ABAST Y DIST AGUAS; HORAS EXTRAORDINARIAS LABOR</text:p>
          </table:table-cell>
          <table:covered-table-cell table:number-columns-repeated="4" table:style-name="ce38"/>
          <table:table-cell table:style-name="ce33" office:value-type="float" office:value="1635" table:number-columns-spanned="3" table:number-rows-spanned="1">
            <text:p>1635</text:p>
          </table:table-cell>
          <table:covered-table-cell table:number-columns-repeated="2" table:style-name="ce33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2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Horas extraordinari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ACCIÓN SOCIAL; HORAS EXTRAORDINARIAS LABORALE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19620" table:number-columns-spanned="3" table:number-rows-spanned="1">
            <text:p>1962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12" table:style-name="ta1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12">
            <text:p>12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320">
            <text:p>320</text:p>
          </table:table-cell>
          <table:table-cell table:style-name="ce9" office:value-type="float" office:value="13001">
            <text:p>13001</text:p>
          </table:table-cell>
          <table:table-cell table:style-name="ce45" office:value-type="string" table:number-columns-spanned="4" table:number-rows-spanned="1">
            <text:p>ADMINI GRAL EDUCA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Horas extraordinari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23" table:number-columns-spanned="1" table:number-rows-spanned="2">
            <text:p>323</text:p>
          </table:table-cell>
          <table:table-cell table:style-name="ce10" office:value-type="float" office:value="13001" table:number-columns-spanned="1" table:number-rows-spanned="2">
            <text:p>13001</text:p>
          </table:table-cell>
          <table:table-cell table:style-name="ce38" office:value-type="string" table:number-columns-spanned="4" table:number-rows-spanned="1">
            <text:p>ADMÓN GRAL EDUCACIÓN; HORAS EXTRAORDINARIAS LABORALES</text:p>
          </table:table-cell>
          <table:covered-table-cell table:number-columns-repeated="3" table:style-name="ce38"/>
          <table:table-cell table:style-name="ce44" office:value-type="float" office:value="654" table:number-columns-spanned="3" table:number-rows-spanned="1">
            <text:p>654</text:p>
          </table:table-cell>
          <table:covered-table-cell table:number-columns-repeated="2" table:style-name="ce44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Horas extraordinari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13001" table:number-columns-spanned="1" table:number-rows-spanned="2">
            <text:p>13001</text:p>
          </table:table-cell>
          <table:table-cell table:style-name="ce38" office:value-type="string" table:number-columns-spanned="4" table:number-rows-spanned="1">
            <text:p>FUNCIONAMIENTO CTROS ENSEÑANZA PRESCOLAR Y PRIMARIA; HORAS E</text:p>
          </table:table-cell>
          <table:covered-table-cell table:number-columns-repeated="3" table:style-name="ce38"/>
          <table:table-cell table:style-name="ce33" office:value-type="float" office:value="2180" table:number-columns-spanned="3" table:number-rows-spanned="1">
            <text:p>2180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CULTU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Horas extraordinari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13001" table:number-columns-spanned="1" table:number-rows-spanned="2">
            <text:p>13001</text:p>
          </table:table-cell>
          <table:table-cell table:style-name="ce38" office:value-type="string" table:number-columns-spanned="4" table:number-rows-spanned="1">
            <text:p>ADMÓN GRAL CULTURA; HORAS EXTRAORDINARIAS LABORALES</text:p>
          </table:table-cell>
          <table:covered-table-cell table:number-columns-repeated="3" table:style-name="ce38"/>
          <table:table-cell table:style-name="ce31" office:value-type="float" office:value="13080" table:number-columns-spanned="3" table:number-rows-spanned="1">
            <text:p>13080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 GRAL DEPO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Horas extraordinari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13001" table:number-columns-spanned="1" table:number-rows-spanned="2">
            <text:p>13001</text:p>
          </table:table-cell>
          <table:table-cell table:style-name="ce38" office:value-type="string" table:number-columns-spanned="4" table:number-rows-spanned="1">
            <text:p>ADMÓN GRAL DEPORTES; HORAS EXTRAORDINARIAS LABORALES</text:p>
          </table:table-cell>
          <table:covered-table-cell table:number-columns-repeated="3" table:style-name="ce38"/>
          <table:table-cell table:style-name="ce33" office:value-type="float" office:value="3270" table:number-columns-spanned="3" table:number-rows-spanned="1">
            <text:p>3270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ÓN GRAL COMER, TURIS Y PYMES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Horas extraordinari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3001" table:number-columns-spanned="1" table:number-rows-spanned="2">
            <text:p>13001</text:p>
          </table:table-cell>
          <table:table-cell table:style-name="ce38" office:value-type="string" table:number-columns-spanned="4" table:number-rows-spanned="1">
            <text:p>ADMÓN GRAL COMERCIO, TURISMO; HORAS EXTRAORDINARIAS</text:p>
          </table:table-cell>
          <table:covered-table-cell table:number-columns-repeated="3" table:style-name="ce38"/>
          <table:table-cell table:style-name="ce33" office:value-type="float" office:value="3270" table:number-columns-spanned="3" table:number-rows-spanned="1">
            <text:p>3270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Horas extraordinari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3001" table:number-columns-spanned="1" table:number-rows-spanned="2">
            <text:p>13001</text:p>
          </table:table-cell>
          <table:table-cell table:style-name="ce38" office:value-type="string" table:number-columns-spanned="4" table:number-rows-spanned="1">
            <text:p>ADMÓN GENERAL; HORAS EXTRAORDINARIAS LABORALES</text:p>
          </table:table-cell>
          <table:covered-table-cell table:number-columns-repeated="3" table:style-name="ce38"/>
          <table:table-cell table:style-name="ce33" office:value-type="float" office:value="4905" table:number-columns-spanned="3" table:number-rows-spanned="1">
            <text:p>4905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OLÍ ECONÓ Y FISC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38" office:value-type="string" table:number-columns-spanned="4" table:number-rows-spanned="1">
            <text:p>Horas extraordinaria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8">
          <table:covered-table-cell table:number-columns-repeated="3" table:style-name="ce6"/>
          <table:table-cell table:style-name="ce38" office:value-type="string" table:number-columns-spanned="4" table:number-rows-spanned="2">
            <text:p>POLÍTICA ECONÓMICA Y FISCAL; HORAS EXTRAORDINARIAS LABORALES</text:p>
          </table:table-cell>
          <table:covered-table-cell table:number-columns-repeated="3" table:style-name="ce38"/>
          <table:table-cell table:style-name="ce33" office:value-type="float" office:value="1090" table:number-columns-spanned="3" table:number-rows-spanned="2">
            <text:p>1090</text:p>
          </table:table-cell>
          <table:covered-table-cell table:number-columns-repeated="2" table:style-name="ce33"/>
          <table:table-cell table:number-columns-repeated="1014"/>
        </table:table-row>
        <table:table-row table:style-name="ro39">
          <table:table-cell table:style-name="ce6" table:number-columns-repeated="3"/>
          <table:covered-table-cell table:number-columns-repeated="4" table:style-name="ce38"/>
          <table:covered-table-cell table:number-columns-repeated="3" table:style-name="ce33"/>
          <table:table-cell table:number-columns-repeated="1014"/>
        </table:table-row>
        <table:table-row table:style-name="ro9">
          <table:table-cell table:style-name="ce6" table:number-columns-repeated="3"/>
          <table:table-cell table:style-name="ce47" office:value-type="string" table:number-columns-spanned="4" table:number-rows-spanned="1">
            <text:p>Horas extraordinarias <text:s text:c="113"/>Total Económica 13001</text:p>
          </table:table-cell>
          <table:covered-table-cell table:number-columns-repeated="3" table:style-name="ce47"/>
          <table:table-cell table:style-name="ce41" office:value-type="float" office:value="81314" table:number-columns-spanned="3" table:number-rows-spanned="1">
            <text:p>81314</text:p>
          </table:table-cell>
          <table:covered-table-cell table:number-columns-repeated="2" table:style-name="ce41"/>
          <table:table-cell table:number-columns-repeated="1014"/>
        </table:table-row>
        <table:table-row table:style-name="ro32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13002">
            <text:p>13002</text:p>
          </table:table-cell>
          <table:table-cell table:style-name="ce38" office:value-type="string" table:number-columns-spanned="4" table:number-rows-spanned="1">
            <text:p>SEG Y ORD PÚB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Otras remuneracion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0">
          <table:table-cell table:style-name="ce7" table:number-columns-repeated="3"/>
          <table:table-cell table:style-name="ce46" office:value-type="string" table:number-columns-spanned="4" table:number-rows-spanned="1">
            <text:p>SEGURIDAD Y ORDEN PUBLICO; OTRAS REMUNERACIONES</text:p>
          </table:table-cell>
          <table:covered-table-cell table:number-columns-repeated="3" table:style-name="ce46"/>
          <table:table-cell table:style-name="ce42" office:value-type="float" office:value="13460.82" table:number-columns-spanned="3" table:number-rows-spanned="1">
            <text:p>13460,82</text:p>
          </table:table-cell>
          <table:covered-table-cell table:number-columns-repeated="2" table:style-name="ce42"/>
          <table:table-cell table:number-columns-repeated="1014"/>
        </table:table-row>
        <table:table-row table:style-name="ro21" table:number-rows-repeated="1048544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13" table:style-name="ta1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13">
            <text:p>13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151">
            <text:p>151</text:p>
          </table:table-cell>
          <table:table-cell table:style-name="ce9" office:value-type="float" office:value="13002">
            <text:p>13002</text:p>
          </table:table-cell>
          <table:table-cell table:style-name="ce45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as remuneracion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38" office:value-type="string" table:number-columns-spanned="4" table:number-rows-spanned="1">
            <text:p>URBANISMO; OTRAS REMUNERACIONES</text:p>
          </table:table-cell>
          <table:covered-table-cell table:number-columns-repeated="3" table:style-name="ce38"/>
          <table:table-cell table:style-name="ce31" office:value-type="float" office:value="95328.31" table:number-columns-spanned="3" table:number-rows-spanned="1">
            <text:p>95328,31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AVIME VÍAS PÚBLI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as remuneracion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61" table:number-columns-spanned="1" table:number-rows-spanned="2">
            <text:p>161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38" office:value-type="string" table:number-columns-spanned="4" table:number-rows-spanned="1">
            <text:p>VÍAS PÚBLICAS; OTRAS REMUNERACIONES</text:p>
          </table:table-cell>
          <table:covered-table-cell table:number-columns-repeated="3" table:style-name="ce38"/>
          <table:table-cell table:style-name="ce31" office:value-type="float" office:value="437868.65" table:number-columns-spanned="3" table:number-rows-spanned="1">
            <text:p>437868,65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BAST DOMI AGUA POT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as remuneracion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38" office:value-type="string" table:number-columns-spanned="4" table:number-rows-spanned="1">
            <text:p>SANEAMIENTO, ABAST Y DIST AGUAS; OTRAS REMUNERACIONES</text:p>
          </table:table-cell>
          <table:covered-table-cell table:number-columns-repeated="3" table:style-name="ce38"/>
          <table:table-cell table:style-name="ce31" office:value-type="float" office:value="99322.53" table:number-columns-spanned="3" table:number-rows-spanned="1">
            <text:p>99322,53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SIS SOCIAL PRIM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as remuneracion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241" table:number-columns-spanned="1" table:number-rows-spanned="2">
            <text:p>241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38" office:value-type="string" table:number-columns-spanned="4" table:number-rows-spanned="1">
            <text:p>ACCIÓN SOCIAL; OTRAS REMUNERACIONES</text:p>
          </table:table-cell>
          <table:covered-table-cell table:number-columns-repeated="3" table:style-name="ce38"/>
          <table:table-cell table:style-name="ce31" office:value-type="float" office:value="596725.87" table:number-columns-spanned="3" table:number-rows-spanned="1">
            <text:p>596725,87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OMEN EMPLEO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as remuneracion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11" table:number-columns-spanned="1" table:number-rows-spanned="2">
            <text:p>311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38" office:value-type="string" table:number-columns-spanned="4" table:number-rows-spanned="1">
            <text:p>FOMENTO EMPLEO; OTRAS REMUNERACIONES LABORALES</text:p>
          </table:table-cell>
          <table:covered-table-cell table:number-columns-repeated="3" table:style-name="ce38"/>
          <table:table-cell table:style-name="ce31" office:value-type="float" office:value="26221" table:number-columns-spanned="3" table:number-rows-spanned="1">
            <text:p>26221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ROTE SALUBRI PÚBLI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as remuneracion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38" office:value-type="string" table:number-columns-spanned="4" table:number-rows-spanned="1">
            <text:p>ACCIONES PÚB REL SALUD; OTRAS REMUNERACIONES</text:p>
          </table:table-cell>
          <table:covered-table-cell table:number-columns-repeated="3" table:style-name="ce38"/>
          <table:table-cell table:style-name="ce31" office:value-type="float" office:value="11789.44" table:number-columns-spanned="3" table:number-rows-spanned="1">
            <text:p>11789,44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EDU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as remuneracion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23" table:number-columns-spanned="1" table:number-rows-spanned="2">
            <text:p>323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38" office:value-type="string" table:number-columns-spanned="4" table:number-rows-spanned="1">
            <text:p>ADMÓN GRAL EDUCACIÓN; OTRAS REMUNERACIONES</text:p>
          </table:table-cell>
          <table:covered-table-cell table:number-columns-repeated="3" table:style-name="ce38"/>
          <table:table-cell table:style-name="ce31" office:value-type="float" office:value="201428.38" table:number-columns-spanned="3" table:number-rows-spanned="1">
            <text:p>201428,38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Otras remuneracion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38" office:value-type="string" table:number-columns-spanned="4" table:number-rows-spanned="1">
            <text:p>FUNCIONAMIENTO CTROS ENSEÑANZA PRESCOLAR Y PRIMARIA; OTRAS R</text:p>
          </table:table-cell>
          <table:covered-table-cell table:number-columns-repeated="3" table:style-name="ce38"/>
          <table:table-cell table:style-name="ce31" office:value-type="float" office:value="241230.45" table:number-columns-spanned="3" table:number-rows-spanned="1">
            <text:p>241230,45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CULTU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Otras remuneracion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7">
          <table:table-cell table:style-name="ce7" table:number-columns-repeated="3"/>
          <table:table-cell table:style-name="ce46" office:value-type="string" table:number-columns-spanned="4" table:number-rows-spanned="1">
            <text:p>ADMÓN GRAL CULTURA; OTRAS REMUNERACIONES</text:p>
          </table:table-cell>
          <table:covered-table-cell table:number-columns-repeated="3" table:style-name="ce46"/>
          <table:table-cell table:style-name="ce42" office:value-type="float" office:value="164713.95" table:number-columns-spanned="3" table:number-rows-spanned="1">
            <text:p>164713,95</text:p>
          </table:table-cell>
          <table:covered-table-cell table:number-columns-repeated="2" table:style-name="ce42"/>
          <table:table-cell table:number-columns-repeated="1014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14" table:style-name="ta1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2" table:default-cell-style-name="Excel_20_Built-in_20_Normal"/>
        <table:table-column table:style-name="co2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14">
            <text:p>14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340">
            <text:p>340</text:p>
          </table:table-cell>
          <table:table-cell table:style-name="ce9" office:value-type="float" office:value="13002">
            <text:p>13002</text:p>
          </table:table-cell>
          <table:table-cell table:style-name="ce12" office:value-type="string" table:number-columns-spanned="3" table:number-rows-spanned="1">
            <text:p>ADMIN GRAL DEPOR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Otras remunera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13" office:value-type="string" table:number-columns-spanned="3" table:number-rows-spanned="1">
            <text:p>ADMÓN GRAL DEPORTES; OTRAS REMUNERA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50613.45" table:number-columns-spanned="3" table:number-rows-spanned="1">
            <text:p>50613,45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ÓN GRAL COMER, TURIS Y PYMES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Otras remunera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13" office:value-type="string" table:number-columns-spanned="3" table:number-rows-spanned="1">
            <text:p>ADMÓN GRAL COMERCIO, TURISMO; OTRAS REMUNERA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1347.33" table:number-columns-spanned="3" table:number-rows-spanned="1">
            <text:p>11347,33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Otras remunera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13" office:value-type="string" table:number-columns-spanned="3" table:number-rows-spanned="1">
            <text:p>INFORMACIÓN Y PROMOCIÓN TURÍSTICA; OTRAS REMUNERA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1347.33" table:number-columns-spanned="3" table:number-rows-spanned="1">
            <text:p>11347,33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Otras remunera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13" office:value-type="string" table:number-columns-spanned="3" table:number-rows-spanned="1">
            <text:p>ADMÓN GENERAL; OTRAS REMUNERA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336646.38" table:number-columns-spanned="3" table:number-rows-spanned="1">
            <text:p>336646,38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Otras remunera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33" table:number-columns-spanned="1" table:number-rows-spanned="2">
            <text:p>933</text:p>
          </table:table-cell>
          <table:table-cell table:style-name="ce10" office:value-type="float" office:value="13002" table:number-columns-spanned="1" table:number-rows-spanned="2">
            <text:p>13002</text:p>
          </table:table-cell>
          <table:table-cell table:style-name="ce13" office:value-type="string" table:number-columns-spanned="3" table:number-rows-spanned="1">
            <text:p>POLÍTICA ECONÓMICA Y FISCAL; OTRAS REMUNERA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56273.93" table:number-columns-spanned="3" table:number-rows-spanned="1">
            <text:p>56273,93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GESTI PATR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Otras remuneracion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GESTIÓN PATRIMONIO; OTRAS REMUNERACIONES.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5774.98" table:number-columns-spanned="3" table:number-rows-spanned="2">
            <text:p>15774,98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Otras remuneracione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3002</text:p>
          </table:table-cell>
          <table:covered-table-cell table:style-name="ce24"/>
          <table:table-cell table:style-name="ce48" office:value-type="float" office:value="2370092.8" table:number-columns-spanned="3" table:number-rows-spanned="1">
            <text:p>2370092,8</text:p>
          </table:table-cell>
          <table:covered-table-cell table:number-columns-repeated="2" table:style-name="ce48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231">
            <text:p>231</text:p>
          </table:table-cell>
          <table:table-cell table:style-name="ce10" office:value-type="float" office:value="13100">
            <text:p>13100</text:p>
          </table:table-cell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LABORALES TEMP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241" table:number-columns-spanned="1" table:number-rows-spanned="2">
            <text:p>241</text:p>
          </table:table-cell>
          <table:table-cell table:style-name="ce10" office:value-type="float" office:value="13100" table:number-columns-spanned="1" table:number-rows-spanned="2">
            <text:p>13100</text:p>
          </table:table-cell>
          <table:table-cell table:style-name="ce13" office:value-type="string" table:number-columns-spanned="3" table:number-rows-spanned="1">
            <text:p>ACCIÓN SOCIAL; LABORAL TEMPOR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46560.83" table:number-columns-spanned="3" table:number-rows-spanned="1">
            <text:p>46560,83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FOMEN EMPLEO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LABORALES TEMP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FOMENTO EMPLEO; LABORAL TEMPORAL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127040.95" table:number-columns-spanned="3" table:number-rows-spanned="1">
            <text:p>127040,95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44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15" table:style-name="ta1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4" table:default-cell-style-name="Excel_20_Built-in_20_Normal"/>
        <table:table-column table:style-name="co2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15">
            <text:p>15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320">
            <text:p>320</text:p>
          </table:table-cell>
          <table:table-cell table:style-name="ce9" office:value-type="float" office:value="13100">
            <text:p>13100</text:p>
          </table:table-cell>
          <table:table-cell table:style-name="ce12" office:value-type="string" table:number-columns-spanned="3" table:number-rows-spanned="1">
            <text:p>ADMINI GRAL EDUCA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LABORALES TEMP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13100" table:number-columns-spanned="1" table:number-rows-spanned="2">
            <text:p>13100</text:p>
          </table:table-cell>
          <table:table-cell table:style-name="ce13" office:value-type="string" table:number-columns-spanned="3" table:number-rows-spanned="1">
            <text:p>ADMÓN GRAL EDUCACIÓN; LABORAL TEMPOR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LABORALES TEMPORAL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RAL CULTURA; LABORAL TEMPORAL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1000" table:number-columns-spanned="3" table:number-rows-spanned="2">
            <text:p>100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43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15000">
            <text:p>15000</text:p>
          </table:table-cell>
          <table:table-cell table:style-name="ce14" office:value-type="string" table:number-columns-spanned="3" table:number-rows-spanned="1">
            <text:p>LABORALES TEMPORALE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3100</text:p>
          </table:table-cell>
          <table:covered-table-cell table:style-name="ce24"/>
          <table:table-cell table:style-name="ce32" office:value-type="float" office:value="176601.78" table:number-columns-spanned="3" table:number-rows-spanned="1">
            <text:p>176601,78</text:p>
          </table:table-cell>
          <table:covered-table-cell table:number-columns-repeated="2" table:style-name="ce32"/>
          <table:table-cell table:number-columns-repeated="1013"/>
        </table:table-row>
        <table:table-row table:style-name="ro41">
          <table:table-cell table:style-name="ce6" table:number-columns-repeated="3"/>
          <table:table-cell table:style-name="ce13" office:value-type="string" table:number-columns-spanned="3" table:number-rows-spanned="1">
            <text:p>SEG Y ORD PÚ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38" office:value-type="string" table:number-columns-spanned="5" table:number-rows-spanned="1">
            <text:p>SEGURIDAD Y ORDEN PÚBLICO; PRODUCTIVIDAD FUNCIONARIOS-LABORA</text:p>
          </table:table-cell>
          <table:covered-table-cell table:number-columns-repeated="4" table:style-name="ce38"/>
          <table:table-cell table:style-name="ce31" office:value-type="float" office:value="125666" table:number-columns-spanned="3" table:number-rows-spanned="1">
            <text:p>125666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13" office:value-type="string" table:number-columns-spanned="3" table:number-rows-spanned="1">
            <text:p>URBANISMO; PRODUCTIVIDAD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99066.84" table:number-columns-spanned="3" table:number-rows-spanned="1">
            <text:p>99066,84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AVIME VÍAS PÚBL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61" table:number-columns-spanned="1" table:number-rows-spanned="2">
            <text:p>161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13" office:value-type="string" table:number-columns-spanned="3" table:number-rows-spanned="1">
            <text:p>VÍAS PÚBLICAS; PRODUCTIVIDAD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67019.96" table:number-columns-spanned="3" table:number-rows-spanned="1">
            <text:p>67019,96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BAST DOMI AGUA POT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13" office:value-type="string" table:number-columns-spanned="3" table:number-rows-spanned="1">
            <text:p>SANEAMIENTO, ABAST Y DIST AGUAS; PRODUCTIVIDAD FUNCIONARIOS-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3617.44" table:number-columns-spanned="3" table:number-rows-spanned="1">
            <text:p>3617,44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241" table:number-columns-spanned="1" table:number-rows-spanned="2">
            <text:p>241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13" office:value-type="string" table:number-columns-spanned="3" table:number-rows-spanned="1">
            <text:p>ACCIÓN SOCIAL; PRODUCTIVIDAD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72949.36" table:number-columns-spanned="3" table:number-rows-spanned="1">
            <text:p>72949,36</text:p>
          </table:table-cell>
          <table:covered-table-cell table:number-columns-repeated="2" table:style-name="ce31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FOMEN EMPLEO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2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FOMENTO EMPLEO; PRODUCTIVIDAD FUNCIONARIOS-LABORALE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9" office:value-type="float" office:value="1808.72" table:number-columns-spanned="3" table:number-rows-spanned="1">
            <text:p>1808,72</text:p>
          </table:table-cell>
          <table:covered-table-cell table:number-columns-repeated="2" table:style-name="ce49"/>
          <table:table-cell table:number-columns-repeated="1013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16" table:style-name="ta1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16">
            <text:p>16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311">
            <text:p>311</text:p>
          </table:table-cell>
          <table:table-cell table:style-name="ce9" office:value-type="float" office:value="15000">
            <text:p>15000</text:p>
          </table:table-cell>
          <table:table-cell table:style-name="ce45" office:value-type="string" table:number-columns-spanned="4" table:number-rows-spanned="1">
            <text:p>PROTE SALUBRI PÚBLI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PRODUCTIVIDAD FUNCIONARIOS-LABORAL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38" office:value-type="string" table:number-columns-spanned="4" table:number-rows-spanned="1">
            <text:p>ACCIONES PÚB REL SALUD; PRODUCTIVIDAD FUNCIONARIOS-LABORALES</text:p>
          </table:table-cell>
          <table:covered-table-cell table:number-columns-repeated="3" table:style-name="ce38"/>
          <table:table-cell table:style-name="ce33" office:value-type="float" office:value="1884.98" table:number-columns-spanned="3" table:number-rows-spanned="1">
            <text:p>1884,98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EDU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PRODUCTIVIDAD FUNCIONARIOS-LABORAL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23" table:number-columns-spanned="1" table:number-rows-spanned="2">
            <text:p>323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38" office:value-type="string" table:number-columns-spanned="4" table:number-rows-spanned="1">
            <text:p>ADMÓN GRAL EDUCACIÓN; PRODUCTIVIDAD FUNCIONARIOS-LABORALES</text:p>
          </table:table-cell>
          <table:covered-table-cell table:number-columns-repeated="3" table:style-name="ce38"/>
          <table:table-cell table:style-name="ce31" office:value-type="float" office:value="36892.57" table:number-columns-spanned="3" table:number-rows-spanned="1">
            <text:p>36892,57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PRODUCTIVIDAD FUNCIONARIOS-LABORAL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38" office:value-type="string" table:number-columns-spanned="4" table:number-rows-spanned="1">
            <text:p>FUNCIONAMIENTO CTROS ENSEÑANZA PRESCOLAR Y PRIMARIA; PRODUCT</text:p>
          </table:table-cell>
          <table:covered-table-cell table:number-columns-repeated="3" table:style-name="ce38"/>
          <table:table-cell table:style-name="ce31" office:value-type="float" office:value="29244.56" table:number-columns-spanned="3" table:number-rows-spanned="1">
            <text:p>29244,56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CULTU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PRODUCTIVIDAD FUNCIONARIOS-LABORAL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38" office:value-type="string" table:number-columns-spanned="4" table:number-rows-spanned="1">
            <text:p>ADMÓN GRAL CULTURA; PRODUCTIVIDAD FUNCIONARIOS-LABORALES</text:p>
          </table:table-cell>
          <table:covered-table-cell table:number-columns-repeated="3" table:style-name="ce38"/>
          <table:table-cell table:style-name="ce31" office:value-type="float" office:value="19837.77" table:number-columns-spanned="3" table:number-rows-spanned="1">
            <text:p>19837,77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 GRAL DEPO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PRODUCTIVIDAD FUNCIONARIOS-LABORAL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38" office:value-type="string" table:number-columns-spanned="4" table:number-rows-spanned="1">
            <text:p>ADMÓN GRAL DEPORTES; PRODUCTIVIDAD FUNCIONARIOS-LABORALES</text:p>
          </table:table-cell>
          <table:covered-table-cell table:number-columns-repeated="3" table:style-name="ce38"/>
          <table:table-cell table:style-name="ce31" office:value-type="float" office:value="10823.73" table:number-columns-spanned="3" table:number-rows-spanned="1">
            <text:p>10823,73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ÓN GRAL COMER, TURIS Y PYMES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PRODUCTIVIDAD FUNCIONARIOS-LABORAL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38" office:value-type="string" table:number-columns-spanned="4" table:number-rows-spanned="1">
            <text:p>ADMÓN GRAL COMERCIO, TURISMO; PRODUCTIVIDAD FUNCIONARIOS-LAB</text:p>
          </table:table-cell>
          <table:covered-table-cell table:number-columns-repeated="3" table:style-name="ce38"/>
          <table:table-cell table:style-name="ce31" office:value-type="float" office:value="17126.13" table:number-columns-spanned="3" table:number-rows-spanned="1">
            <text:p>17126,13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INFO Y PROMO TURÍS.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PRODUCTIVIDAD FUNCIONARIOS-LABORAL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38" office:value-type="string" table:number-columns-spanned="4" table:number-rows-spanned="1">
            <text:p>INFORMACIÓN Y PROMOCIÓN TURÍSTICA; PRODUCTIVIDAD FUNCIONARIO</text:p>
          </table:table-cell>
          <table:covered-table-cell table:number-columns-repeated="3" table:style-name="ce38"/>
          <table:table-cell table:style-name="ce33" office:value-type="float" office:value="1808.72" table:number-columns-spanned="3" table:number-rows-spanned="1">
            <text:p>1808,72</text:p>
          </table:table-cell>
          <table:covered-table-cell table:number-columns-repeated="2" table:style-name="ce33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PRODUCTIVIDAD FUNCIONARIOS-LABORAL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5000" table:number-columns-spanned="1" table:number-rows-spanned="2">
            <text:p>15000</text:p>
          </table:table-cell>
          <table:table-cell table:style-name="ce38" office:value-type="string" table:number-columns-spanned="4" table:number-rows-spanned="1">
            <text:p>ADMÓN GENERAL; PRODUCTIVIDAD FUNCIONARIOS-LABORALES</text:p>
          </table:table-cell>
          <table:covered-table-cell table:number-columns-repeated="3" table:style-name="ce38"/>
          <table:table-cell table:style-name="ce31" office:value-type="float" office:value="296411.82" table:number-columns-spanned="3" table:number-rows-spanned="1">
            <text:p>296411,82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OLÍ ECONÓ Y FISC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PRODUCTIVIDAD FUNCIONARIOS-LABORALE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7">
          <table:table-cell table:style-name="ce7" table:number-columns-repeated="3"/>
          <table:table-cell table:style-name="ce46" office:value-type="string" table:number-columns-spanned="4" table:number-rows-spanned="1">
            <text:p>POLÍTICA ECONÓMICA Y FISCAL; PRODUCTIVIDAD FUNCIONARIOS-LABO</text:p>
          </table:table-cell>
          <table:covered-table-cell table:number-columns-repeated="3" table:style-name="ce46"/>
          <table:table-cell table:style-name="ce42" office:value-type="float" office:value="47598.42" table:number-columns-spanned="3" table:number-rows-spanned="1">
            <text:p>47598,42</text:p>
          </table:table-cell>
          <table:covered-table-cell table:number-columns-repeated="2" table:style-name="ce42"/>
          <table:table-cell table:number-columns-repeated="1014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17" table:style-name="ta1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6" table:default-cell-style-name="Excel_20_Built-in_20_Normal"/>
        <table:table-column table:style-name="co2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17">
            <text:p>17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933">
            <text:p>933</text:p>
          </table:table-cell>
          <table:table-cell table:style-name="ce9" office:value-type="float" office:value="15000">
            <text:p>15000</text:p>
          </table:table-cell>
          <table:table-cell table:style-name="ce12" office:value-type="string" table:number-columns-spanned="3" table:number-rows-spanned="1">
            <text:p>GESTI PATRI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GESTIÓN PATRIMONIO; PRODUCTIVIDAD FUNCIONARIOS-LABORAL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1808.72" table:number-columns-spanned="3" table:number-rows-spanned="2">
            <text:p>1808,72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43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15100">
            <text:p>15100</text:p>
          </table:table-cell>
          <table:table-cell table:style-name="ce14" office:value-type="string" table:number-columns-spanned="3" table:number-rows-spanned="1">
            <text:p>PRODUCTIVIDAD FUNCIONARIOS-LABORALE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5000</text:p>
          </table:table-cell>
          <table:covered-table-cell table:style-name="ce24"/>
          <table:table-cell table:style-name="ce32" office:value-type="float" office:value="833565.74" table:number-columns-spanned="3" table:number-rows-spanned="1">
            <text:p>833565,74</text:p>
          </table:table-cell>
          <table:covered-table-cell table:number-columns-repeated="2" table:style-name="ce32"/>
          <table:table-cell table:number-columns-repeated="1013"/>
        </table:table-row>
        <table:table-row table:style-name="ro41">
          <table:table-cell table:style-name="ce6" table:number-columns-repeated="3"/>
          <table:table-cell table:style-name="ce13" office:value-type="string" table:number-columns-spanned="3" table:number-rows-spanned="1">
            <text:p>SEG Y ORD PÚ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15100" table:number-columns-spanned="1" table:number-rows-spanned="2">
            <text:p>15100</text:p>
          </table:table-cell>
          <table:table-cell table:style-name="ce38" office:value-type="string" table:number-columns-spanned="5" table:number-rows-spanned="1">
            <text:p>SEGURIDAD Y ORDEN PÚBLICO; GRATIFICACIONES FUNCIONARIOS-LABO</text:p>
          </table:table-cell>
          <table:covered-table-cell table:number-columns-repeated="4" table:style-name="ce38"/>
          <table:table-cell table:style-name="ce31" office:value-type="float" office:value="254788" table:number-columns-spanned="3" table:number-rows-spanned="1">
            <text:p>254788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5100" table:number-columns-spanned="1" table:number-rows-spanned="2">
            <text:p>15100</text:p>
          </table:table-cell>
          <table:table-cell table:style-name="ce13" office:value-type="string" table:number-columns-spanned="3" table:number-rows-spanned="1">
            <text:p>URBANISMO; GRATIFICACIONES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4360" table:number-columns-spanned="3" table:number-rows-spanned="1">
            <text:p>436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15100" table:number-columns-spanned="1" table:number-rows-spanned="2">
            <text:p>15100</text:p>
          </table:table-cell>
          <table:table-cell table:style-name="ce13" office:value-type="string" table:number-columns-spanned="3" table:number-rows-spanned="1">
            <text:p>ACCIÓN SOCIAL; GRATIFICACIONES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872" table:number-columns-spanned="3" table:number-rows-spanned="1">
            <text:p>5872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ÓN GRAL COMER, TURIS Y PYMES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5100" table:number-columns-spanned="1" table:number-rows-spanned="2">
            <text:p>15100</text:p>
          </table:table-cell>
          <table:table-cell table:style-name="ce38" office:value-type="string" table:number-columns-spanned="5" table:number-rows-spanned="1">
            <text:p>ADMÓN GRAL COMERCIO, TURISMO; GRATIFICACIONES FUNCIONARIOS-L</text:p>
          </table:table-cell>
          <table:covered-table-cell table:number-columns-repeated="4" table:style-name="ce38"/>
          <table:table-cell table:style-name="ce33" office:value-type="float" office:value="5450" table:number-columns-spanned="3" table:number-rows-spanned="1">
            <text:p>5450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5100" table:number-columns-spanned="1" table:number-rows-spanned="2">
            <text:p>15100</text:p>
          </table:table-cell>
          <table:table-cell table:style-name="ce13" office:value-type="string" table:number-columns-spanned="3" table:number-rows-spanned="1">
            <text:p>ADMÓN GENERAL; GRATIFICACIONES FUNCIONARIOS-LABOR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9810" table:number-columns-spanned="3" table:number-rows-spanned="1">
            <text:p>9810</text:p>
          </table:table-cell>
          <table:covered-table-cell table:number-columns-repeated="2" table:style-name="ce33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2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POLÍTICA ECONÓMICA Y FISCAL; GRATIFICACIONES FUNCION-LABOR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8720" table:number-columns-spanned="3" table:number-rows-spanned="2">
            <text:p>872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43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15200">
            <text:p>15200</text:p>
          </table:table-cell>
          <table:table-cell table:style-name="ce14" office:value-type="string" table:number-columns-spanned="3" table:number-rows-spanned="1">
            <text:p>GRATIFICACIONES FUNCIONARIOS-LABORALES.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5100</text:p>
          </table:table-cell>
          <table:covered-table-cell table:style-name="ce24"/>
          <table:table-cell table:style-name="ce32" office:value-type="float" office:value="289000" table:number-columns-spanned="3" table:number-rows-spanned="1">
            <text:p>289000</text:p>
          </table:table-cell>
          <table:covered-table-cell table:number-columns-repeated="2" table:style-name="ce32"/>
          <table:table-cell table:number-columns-repeated="1013"/>
        </table:table-row>
        <table:table-row table:style-name="ro41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SEG Y ORD PÚ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PRODUCTIVIDAD FUNCIONARIOS-LABORALE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5">
          <table:table-cell table:style-name="ce6" table:number-columns-repeated="3"/>
          <table:table-cell table:style-name="ce38" office:value-type="string" table:number-columns-spanned="5" table:number-rows-spanned="1">
            <text:p>SEGURIDAD Y ORDEN PÚBLICO; OTROS INCENTIVOS RENDIMIENTO FUN-</text:p>
          </table:table-cell>
          <table:covered-table-cell table:number-columns-repeated="4" table:style-name="ce38"/>
          <table:table-cell table:style-name="ce31" office:value-type="float" office:value="149025.47" table:number-columns-spanned="3" table:number-rows-spanned="1">
            <text:p>149025,47</text:p>
          </table:table-cell>
          <table:covered-table-cell table:number-columns-repeated="2" table:style-name="ce31"/>
          <table:table-cell table:number-columns-repeated="1013"/>
        </table:table-row>
        <table:table-row table:style-name="ro44">
          <table:table-cell table:style-name="ce7" table:number-columns-repeated="3"/>
          <table:table-cell table:style-name="ce50" office:value-type="string" table:number-columns-spanned="5" table:number-rows-spanned="1">
            <text:p>PRODUCTIVIDAD FUNCIONARIOS-LABORALES. <text:s text:c="55"/>Total Económica 15200</text:p>
          </table:table-cell>
          <table:covered-table-cell table:number-columns-repeated="4" table:style-name="ce50"/>
          <table:table-cell table:style-name="ce34" office:value-type="float" office:value="149025.47" table:number-columns-spanned="3" table:number-rows-spanned="1">
            <text:p>149025,47</text:p>
          </table:table-cell>
          <table:covered-table-cell table:number-columns-repeated="2" table:style-name="ce34"/>
          <table:table-cell table:number-columns-repeated="1013"/>
        </table:table-row>
        <table:table-row table:style-name="ro21" table:number-rows-repeated="1048540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18" table:style-name="ta1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18">
            <text:p>18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132">
            <text:p>132</text:p>
          </table:table-cell>
          <table:table-cell table:style-name="ce9" office:value-type="float" office:value="16000">
            <text:p>16000</text:p>
          </table:table-cell>
          <table:table-cell table:style-name="ce45" office:value-type="string" table:number-columns-spanned="4" table:number-rows-spanned="1">
            <text:p>SEG Y ORD PÚB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Seguridad Soci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38" office:value-type="string" table:number-columns-spanned="4" table:number-rows-spanned="1">
            <text:p>SEGURIDAD Y ORDEN PÚBLICO; SEGURIDAD SOCIAL</text:p>
          </table:table-cell>
          <table:covered-table-cell table:number-columns-repeated="3" table:style-name="ce38"/>
          <table:table-cell table:style-name="ce31" office:value-type="float" office:value="901397.23" table:number-columns-spanned="3" table:number-rows-spanned="1">
            <text:p>901397,23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Seguridad Soci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38" office:value-type="string" table:number-columns-spanned="4" table:number-rows-spanned="1">
            <text:p>URBANISMO; SEGURIDAD SOCIAL</text:p>
          </table:table-cell>
          <table:covered-table-cell table:number-columns-repeated="3" table:style-name="ce38"/>
          <table:table-cell table:style-name="ce31" office:value-type="float" office:value="490251.05" table:number-columns-spanned="3" table:number-rows-spanned="1">
            <text:p>490251,05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AVIME VÍAS PÚBLI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Seguridad Soci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61" table:number-columns-spanned="1" table:number-rows-spanned="2">
            <text:p>161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38" office:value-type="string" table:number-columns-spanned="4" table:number-rows-spanned="1">
            <text:p>VÍAS PÚBLICAS; SEGURIDAD SOCIAL</text:p>
          </table:table-cell>
          <table:covered-table-cell table:number-columns-repeated="3" table:style-name="ce38"/>
          <table:table-cell table:style-name="ce31" office:value-type="float" office:value="359066.92" table:number-columns-spanned="3" table:number-rows-spanned="1">
            <text:p>359066,92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BAST DOMI AGUA POT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Seguridad Soci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38" office:value-type="string" table:number-columns-spanned="4" table:number-rows-spanned="1">
            <text:p>SANEAMIENTO, ABAST Y DIST AGUAS; SEGURIDAD SOCIAL</text:p>
          </table:table-cell>
          <table:covered-table-cell table:number-columns-repeated="3" table:style-name="ce38"/>
          <table:table-cell table:style-name="ce31" office:value-type="float" office:value="70968.63" table:number-columns-spanned="3" table:number-rows-spanned="1">
            <text:p>70968,63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SIS SOCIAL PRIM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Seguridad Soci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241" table:number-columns-spanned="1" table:number-rows-spanned="2">
            <text:p>241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38" office:value-type="string" table:number-columns-spanned="4" table:number-rows-spanned="1">
            <text:p>ACCIÓN SOCIAL; SEGURIDAD SOCIAL</text:p>
          </table:table-cell>
          <table:covered-table-cell table:number-columns-repeated="3" table:style-name="ce38"/>
          <table:table-cell table:style-name="ce31" office:value-type="float" office:value="432511.21" table:number-columns-spanned="3" table:number-rows-spanned="1">
            <text:p>432511,21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OMEN EMPLEO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Seguridad Soci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11" table:number-columns-spanned="1" table:number-rows-spanned="2">
            <text:p>311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38" office:value-type="string" table:number-columns-spanned="4" table:number-rows-spanned="1">
            <text:p>FOMENTO EMPLEO; SEGURIDAD SOCIAL</text:p>
          </table:table-cell>
          <table:covered-table-cell table:number-columns-repeated="3" table:style-name="ce38"/>
          <table:table-cell table:style-name="ce31" office:value-type="float" office:value="16514.68" table:number-columns-spanned="3" table:number-rows-spanned="1">
            <text:p>16514,68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ROTE SALUBRI PÚBLI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Seguridad Soci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38" office:value-type="string" table:number-columns-spanned="4" table:number-rows-spanned="1">
            <text:p>ACCIONES PÚB REL SALUD; SEGURIDAD SOCIAL</text:p>
          </table:table-cell>
          <table:covered-table-cell table:number-columns-repeated="3" table:style-name="ce38"/>
          <table:table-cell table:style-name="ce33" office:value-type="float" office:value="7828.34" table:number-columns-spanned="3" table:number-rows-spanned="1">
            <text:p>7828,34</text:p>
          </table:table-cell>
          <table:covered-table-cell table:number-columns-repeated="2" table:style-name="ce33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EDU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Seguridad Soci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23" table:number-columns-spanned="1" table:number-rows-spanned="2">
            <text:p>323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38" office:value-type="string" table:number-columns-spanned="4" table:number-rows-spanned="1">
            <text:p>ADMON GRAL EDUCACION; SEGURIDAD SOCIAL</text:p>
          </table:table-cell>
          <table:covered-table-cell table:number-columns-repeated="3" table:style-name="ce38"/>
          <table:table-cell table:style-name="ce31" office:value-type="float" office:value="168774.21" table:number-columns-spanned="3" table:number-rows-spanned="1">
            <text:p>168774,21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Seguridad Soci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7">
          <table:table-cell table:style-name="ce7" table:number-columns-repeated="3"/>
          <table:table-cell table:style-name="ce46" office:value-type="string" table:number-columns-spanned="4" table:number-rows-spanned="1">
            <text:p>FUNCIONAMIENTO CTROS ENSEÑANZA PRESCOLAR Y PRIMARIA; SEGURID</text:p>
          </table:table-cell>
          <table:covered-table-cell table:number-columns-repeated="3" table:style-name="ce46"/>
          <table:table-cell table:style-name="ce42" office:value-type="float" office:value="165064.82" table:number-columns-spanned="3" table:number-rows-spanned="1">
            <text:p>165064,82</text:p>
          </table:table-cell>
          <table:covered-table-cell table:number-columns-repeated="2" table:style-name="ce42"/>
          <table:table-cell table:number-columns-repeated="1014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19" table:style-name="ta1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28" table:default-cell-style-name="Excel_20_Built-in_20_Normal"/>
        <table:table-column table:style-name="co2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19">
            <text:p>19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330">
            <text:p>330</text:p>
          </table:table-cell>
          <table:table-cell table:style-name="ce9" office:value-type="float" office:value="16000">
            <text:p>16000</text:p>
          </table:table-cell>
          <table:table-cell table:style-name="ce12" office:value-type="string" table:number-columns-spanned="3" table:number-rows-spanned="1">
            <text:p>ADMINI GRAL CULTU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13" office:value-type="string" table:number-columns-spanned="3" table:number-rows-spanned="1">
            <text:p>ADMÓN GRAL CULTURA; 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18593.43" table:number-columns-spanned="3" table:number-rows-spanned="1">
            <text:p>118593,43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13" office:value-type="string" table:number-columns-spanned="3" table:number-rows-spanned="1">
            <text:p>ADMÓN GRAL DEPORTES; 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56423.98" table:number-columns-spanned="3" table:number-rows-spanned="1">
            <text:p>56423,98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ÓN GRAL COMER, TURIS Y PYMES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13" office:value-type="string" table:number-columns-spanned="3" table:number-rows-spanned="1">
            <text:p>ADMÓN GRAL COMERCIO, TURISMO; 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79427.95" table:number-columns-spanned="3" table:number-rows-spanned="1">
            <text:p>79427,95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12" table:number-columns-spanned="1" table:number-rows-spanned="2">
            <text:p>912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13" office:value-type="string" table:number-columns-spanned="3" table:number-rows-spanned="1">
            <text:p>INFORMACIÓN Y PROMOCIÓN TURÍSTICA; 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8356.6" table:number-columns-spanned="3" table:number-rows-spanned="1">
            <text:p>8356,6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13" office:value-type="string" table:number-columns-spanned="3" table:number-rows-spanned="1">
            <text:p>ÓRGANOS GOBIERNO; 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308953.19" table:number-columns-spanned="3" table:number-rows-spanned="1">
            <text:p>308953,19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13" office:value-type="string" table:number-columns-spanned="3" table:number-rows-spanned="1">
            <text:p>ADMÓN GENERAL; 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630221.04" table:number-columns-spanned="3" table:number-rows-spanned="1">
            <text:p>630221,04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3" table:number-columns-spanned="1" table:number-rows-spanned="2">
            <text:p>933</text:p>
          </table:table-cell>
          <table:table-cell table:style-name="ce10" office:value-type="float" office:value="16000" table:number-columns-spanned="1" table:number-rows-spanned="2">
            <text:p>16000</text:p>
          </table:table-cell>
          <table:table-cell table:style-name="ce13" office:value-type="string" table:number-columns-spanned="3" table:number-rows-spanned="1">
            <text:p>POLÍTICA ECONÓMICA Y FISCAL; 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27734.29" table:number-columns-spanned="3" table:number-rows-spanned="1">
            <text:p>227734,29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GESTI PATR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5">
          <table:table-cell table:style-name="ce6" table:number-columns-repeated="3"/>
          <table:table-cell table:style-name="ce13" office:value-type="string" table:number-columns-spanned="3" table:number-rows-spanned="1">
            <text:p>GESTIÓN PATRIMONIO; SEGURIDAD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9743.3" table:number-columns-spanned="3" table:number-rows-spanned="1">
            <text:p>9743,3</text:p>
          </table:table-cell>
          <table:covered-table-cell table:number-columns-repeated="2" table:style-name="ce33"/>
          <table:table-cell table:number-columns-repeated="1013"/>
        </table:table-row>
        <table:table-row table:style-name="ro36">
          <table:table-cell table:style-name="ce7" table:number-columns-repeated="3"/>
          <table:table-cell table:style-name="ce15" office:value-type="string" table:number-columns-spanned="3" table:number-rows-spanned="1">
            <text:p>Seguridad Social</text:p>
          </table:table-cell>
          <table:covered-table-cell table:number-columns-repeated="2" table:style-name="ce15"/>
          <table:table-cell table:style-name="ce43" office:value-type="string" table:number-columns-spanned="2" table:number-rows-spanned="1">
            <text:p>Total Económica 16000</text:p>
          </table:table-cell>
          <table:covered-table-cell table:style-name="ce43"/>
          <table:table-cell table:style-name="ce51" office:value-type="float" office:value="4051830.87" table:number-columns-spanned="3" table:number-rows-spanned="1">
            <text:p>4051830,87</text:p>
          </table:table-cell>
          <table:covered-table-cell table:number-columns-repeated="2" table:style-name="ce51"/>
          <table:table-cell table:number-columns-repeated="1013"/>
        </table:table-row>
        <table:table-row table:style-name="ro21" table:number-rows-repeated="1048545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20" table:style-name="ta2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30" table:default-cell-style-name="Excel_20_Built-in_20_Normal"/>
        <table:table-column table:style-name="co3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20">
            <text:p>20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920">
            <text:p>920</text:p>
          </table:table-cell>
          <table:table-cell table:style-name="ce9" office:value-type="float" office:value="16100">
            <text:p>16100</text:p>
          </table:table-cell>
          <table:table-cell table:style-name="ce12" office:value-type="string" table:number-columns-spanned="3" table:number-rows-spanned="1">
            <text:p>ADMINI GRAL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PRESTACIONES SOCIAL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PRESTACIONES SOCIAL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46771.5" table:number-columns-spanned="3" table:number-rows-spanned="2">
            <text:p>46771,5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43">
          <table:table-cell table:style-name="ce6"/>
          <table:table-cell table:style-name="ce10" office:value-type="float" office:value="920">
            <text:p>920</text:p>
          </table:table-cell>
          <table:table-cell table:style-name="ce10" office:value-type="float" office:value="16200">
            <text:p>16200</text:p>
          </table:table-cell>
          <table:table-cell table:style-name="ce14" office:value-type="string" table:number-columns-spanned="3" table:number-rows-spanned="1">
            <text:p>PRESTACIONES SOCIALE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6100</text:p>
          </table:table-cell>
          <table:covered-table-cell table:style-name="ce24"/>
          <table:table-cell table:style-name="ce41" office:value-type="float" office:value="46771.5" table:number-columns-spanned="3" table:number-rows-spanned="1">
            <text:p>46771,5</text:p>
          </table:table-cell>
          <table:covered-table-cell table:number-columns-repeated="2" table:style-name="ce41"/>
          <table:table-cell table:number-columns-repeated="1013"/>
        </table:table-row>
        <table:table-row table:style-name="ro41">
          <table:table-cell table:style-name="ce6" table:number-columns-repeated="3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Formación y perfeccionamiento del person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52" table:number-columns-spanned="3" table:number-rows-spanned="1"/>
          <table:covered-table-cell table:number-columns-repeated="2" table:style-name="ce52"/>
          <table:table-cell table:style-name="ce23" table:number-columns-spanned="2" table:number-rows-spanned="1"/>
          <table:covered-table-cell table:style-name="ce23"/>
          <table:table-cell table:style-name="ce31" office:value-type="float" office:value="14600" table:number-columns-spanned="3" table:number-rows-spanned="2">
            <text:p>14600</text:p>
          </table:table-cell>
          <table:covered-table-cell table:number-columns-repeated="2" table:style-name="ce31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38" office:value-type="string" table:number-columns-spanned="5" table:number-rows-spanned="1">
            <text:p>ADMÓN GENERAL; FORMACIÓN Y PERFECCIONAMIENTO DEL PERSONAL.</text:p>
          </table:table-cell>
          <table:covered-table-cell table:number-columns-repeated="4" table:style-name="ce38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47" office:value-type="string" table:number-columns-spanned="5" table:number-rows-spanned="1">
            <text:p>Formación y perfeccionamiento del personal <text:s text:c="63"/>Total Económica 16200</text:p>
          </table:table-cell>
          <table:covered-table-cell table:number-columns-repeated="4" table:style-name="ce47"/>
          <table:table-cell table:style-name="ce41" office:value-type="float" office:value="14600" table:number-columns-spanned="3" table:number-rows-spanned="1">
            <text:p>14600</text:p>
          </table:table-cell>
          <table:covered-table-cell table:number-columns-repeated="2" table:style-name="ce41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920">
            <text:p>920</text:p>
          </table:table-cell>
          <table:table-cell table:style-name="ce10" office:value-type="float" office:value="16204">
            <text:p>16204</text:p>
          </table:table-cell>
          <table:table-cell table:style-name="ce13" office:value-type="string" table:number-columns-spanned="3" table:number-rows-spanned="2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5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Acción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ADMÓN GENERAL; ACCIÓN SOC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1106" table:number-columns-spanned="3" table:number-rows-spanned="2">
            <text:p>11106</text:p>
          </table:table-cell>
          <table:covered-table-cell table:number-columns-repeated="2" table:style-name="ce31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Acción social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6204</text:p>
          </table:table-cell>
          <table:covered-table-cell table:style-name="ce24"/>
          <table:table-cell table:style-name="ce41" office:value-type="float" office:value="11106" table:number-columns-spanned="3" table:number-rows-spanned="1">
            <text:p>11106</text:p>
          </table:table-cell>
          <table:covered-table-cell table:number-columns-repeated="2" table:style-name="ce41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920">
            <text:p>920</text:p>
          </table:table-cell>
          <table:table-cell table:style-name="ce10" office:value-type="float" office:value="16205">
            <text:p>16205</text:p>
          </table:table-cell>
          <table:table-cell table:style-name="ce13" office:value-type="string" table:number-columns-spanned="3" table:number-rows-spanned="2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5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table-cell table:style-name="ce23" table:number-columns-spanned="2" table:number-rows-spanned="3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Seguros</text:p>
          </table:table-cell>
          <table:covered-table-cell table:number-columns-repeated="2" table:style-name="ce13"/>
          <table:covered-table-cell table:number-columns-repeated="2" table:style-name="ce23"/>
          <table:covered-table-cell table:number-columns-repeated="3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ADMÓN GENERAL; SEGUROS.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45000" table:number-columns-spanned="3" table:number-rows-spanned="2">
            <text:p>145000</text:p>
          </table:table-cell>
          <table:covered-table-cell table:number-columns-repeated="2" table:style-name="ce31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Seguro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16205</text:p>
          </table:table-cell>
          <table:covered-table-cell table:style-name="ce24"/>
          <table:table-cell table:style-name="ce32" office:value-type="float" office:value="145000" table:number-columns-spanned="3" table:number-rows-spanned="1">
            <text:p>145000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30">
            <text:p>330</text:p>
          </table:table-cell>
          <table:table-cell table:style-name="ce10" office:value-type="float" office:value="20200">
            <text:p>20200</text:p>
          </table:table-cell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arrend cáno edifi y otras construcc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3321" table:number-columns-spanned="1" table:number-rows-spanned="2">
            <text:p>3321</text:p>
          </table:table-cell>
          <table:table-cell table:style-name="ce10" office:value-type="float" office:value="20200" table:number-columns-spanned="1" table:number-rows-spanned="2">
            <text:p>20200</text:p>
          </table:table-cell>
          <table:table-cell table:style-name="ce13" office:value-type="string" table:number-columns-spanned="3" table:number-rows-spanned="1">
            <text:p>ADMÓN GRAL CULTURA; Arrendamiento de edificios y constr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6555.43" table:number-columns-spanned="3" table:number-rows-spanned="1">
            <text:p>26555,43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BIBLIO PÚBL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arrend cáno edifi y otras construcc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3" table:number-columns-spanned="1" table:number-rows-spanned="2">
            <text:p>933</text:p>
          </table:table-cell>
          <table:table-cell table:style-name="ce10" office:value-type="float" office:value="20200" table:number-columns-spanned="1" table:number-rows-spanned="2">
            <text:p>20200</text:p>
          </table:table-cell>
          <table:table-cell table:style-name="ce13" office:value-type="string" table:number-columns-spanned="3" table:number-rows-spanned="1">
            <text:p>BIBLIOTECAS PÚBLICAS; EDIFICIOS Y OTRAS CONSTRUC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GESTI PATR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4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arrend cáno edifi y otras construcci</text:p>
          </table:table-cell>
          <table:covered-table-cell table:number-columns-repeated="2" table:style-name="ce13"/>
          <table:covered-table-cell table:number-columns-repeated="2" table:style-name="ce23"/>
          <table:covered-table-cell table:number-columns-repeated="3" table:style-name="ce6"/>
          <table:table-cell table:number-columns-repeated="1013"/>
        </table:table-row>
        <table:table-row table:style-name="ro35">
          <table:table-cell table:style-name="ce6" table:number-columns-repeated="3"/>
          <table:table-cell table:style-name="ce13" office:value-type="string" table:number-columns-spanned="3" table:number-rows-spanned="1">
            <text:p>GESTIÓN PATRIMONIO; ARRENDAMIENTO EDIFICIOS Y OTR.CONT. 1º 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3052" table:number-columns-spanned="3" table:number-rows-spanned="1">
            <text:p>23052</text:p>
          </table:table-cell>
          <table:covered-table-cell table:number-columns-repeated="2" table:style-name="ce31"/>
          <table:table-cell table:number-columns-repeated="1013"/>
        </table:table-row>
        <table:table-row table:style-name="ro46">
          <table:table-cell table:style-name="ce7" table:number-columns-repeated="3"/>
          <table:table-cell table:style-name="ce15" office:value-type="string" table:number-columns-spanned="3" table:number-rows-spanned="1">
            <text:p>gast corri bien servi arrend cáno edifi y otras construcci</text:p>
          </table:table-cell>
          <table:covered-table-cell table:number-columns-repeated="2" table:style-name="ce15"/>
          <table:table-cell table:style-name="ce25" office:value-type="string" table:number-columns-spanned="2" table:number-rows-spanned="1">
            <text:p>Total Económica 20200</text:p>
          </table:table-cell>
          <table:covered-table-cell table:style-name="ce25"/>
          <table:table-cell table:style-name="ce53" office:value-type="float" office:value="54607.43" table:number-columns-spanned="3" table:number-rows-spanned="1">
            <text:p>54607,43</text:p>
          </table:table-cell>
          <table:covered-table-cell table:number-columns-repeated="2" table:style-name="ce53"/>
          <table:table-cell table:number-columns-repeated="1013"/>
        </table:table-row>
        <table:table-row table:style-name="ro21" table:number-rows-repeated="1048537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21" table:style-name="ta2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32" table:default-cell-style-name="Excel_20_Built-in_20_Normal"/>
        <table:table-column table:style-name="co3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21">
            <text:p>21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920">
            <text:p>920</text:p>
          </table:table-cell>
          <table:table-cell table:style-name="ce9" office:value-type="float" office:value="20500">
            <text:p>20500</text:p>
          </table:table-cell>
          <table:table-cell table:style-name="ce12" office:value-type="string" table:number-columns-spanned="3" table:number-rows-spanned="1">
            <text:p>ADMINI GRAL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arrenda cánones arrenda mobili enser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ON GRAL; ARRENDAMIENTOS MOBILIARIO y ENSER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25680" table:number-columns-spanned="3" table:number-rows-spanned="2">
            <text:p>2568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43">
          <table:table-cell table:style-name="ce6"/>
          <table:table-cell table:style-name="ce10" office:value-type="float" office:value="432">
            <text:p>432</text:p>
          </table:table-cell>
          <table:table-cell table:style-name="ce10" office:value-type="float" office:value="20900">
            <text:p>20900</text:p>
          </table:table-cell>
          <table:table-cell table:style-name="ce14" office:value-type="string" table:number-columns-spanned="3" table:number-rows-spanned="1">
            <text:p>gast corri bien servi arrenda cánones arrenda mobili ensere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0500</text:p>
          </table:table-cell>
          <table:covered-table-cell table:style-name="ce24"/>
          <table:table-cell table:style-name="ce41" office:value-type="float" office:value="25680" table:number-columns-spanned="3" table:number-rows-spanned="1">
            <text:p>25680</text:p>
          </table:table-cell>
          <table:covered-table-cell table:number-columns-repeated="2" table:style-name="ce41"/>
          <table:table-cell table:number-columns-repeated="1013"/>
        </table:table-row>
        <table:table-row table:style-name="ro41">
          <table:table-cell table:style-name="ce6" table:number-columns-repeated="3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491" table:number-columns-spanned="1" table:number-rows-spanned="2">
            <text:p>491</text:p>
          </table:table-cell>
          <table:table-cell table:style-name="ce10" office:value-type="float" office:value="20900" table:number-columns-spanned="1" table:number-rows-spanned="2">
            <text:p>20900</text:p>
          </table:table-cell>
          <table:table-cell table:style-name="ce38" office:value-type="string" table:number-columns-spanned="5" table:number-rows-spanned="1">
            <text:p>INFORMACIÓN Y PROMOCIÓN TURISTICA; CANONES CONCESIÓN PLAYAS</text:p>
          </table:table-cell>
          <table:covered-table-cell table:number-columns-repeated="4" table:style-name="ce38"/>
          <table:table-cell table:style-name="ce31" office:value-type="float" office:value="117000" table:number-columns-spanned="3" table:number-rows-spanned="1">
            <text:p>117000</text:p>
          </table:table-cell>
          <table:covered-table-cell table:number-columns-repeated="2" table:style-name="ce31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SOCIE INFOR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2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SOCIEDAD INFORMACIÓN; CÁNONES SGA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2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0900</text:p>
          </table:table-cell>
          <table:covered-table-cell table:style-name="ce24"/>
          <table:table-cell table:style-name="ce32" office:value-type="float" office:value="127000" table:number-columns-spanned="3" table:number-rows-spanned="1">
            <text:p>127000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532">
            <text:p>1532</text:p>
          </table:table-cell>
          <table:table-cell table:style-name="ce10" office:value-type="float" office:value="21000">
            <text:p>21000</text:p>
          </table:table-cell>
          <table:table-cell table:style-name="ce13" office:value-type="string" table:number-columns-spanned="3" table:number-rows-spanned="1">
            <text:p>PAVIME VÍAS PÚBL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repar mante conser infra bien natural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0">
          <table:table-cell table:style-name="ce6"/>
          <table:table-cell table:style-name="ce10" office:value-type="float" office:value="160">
            <text:p>160</text:p>
          </table:table-cell>
          <table:table-cell table:style-name="ce10" office:value-type="float" office:value="21000">
            <text:p>21000</text:p>
          </table:table-cell>
          <table:table-cell table:style-name="ce13" office:value-type="string" table:number-columns-spanned="3" table:number-rows-spanned="1">
            <text:p>VÍAS PÚBLICAS; REPARACIONES, MANT Y CONS INFRAESTRUCTURA Y B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40000" table:number-columns-spanned="3" table:number-rows-spanned="1">
            <text:p>240000</text:p>
          </table:table-cell>
          <table:covered-table-cell table:number-columns-repeated="2" table:style-name="ce31"/>
          <table:table-cell table:number-columns-repeated="1013"/>
        </table:table-row>
        <table:table-row table:style-name="ro41">
          <table:table-cell table:style-name="ce6" table:number-columns-repeated="3"/>
          <table:table-cell table:style-name="ce13" office:value-type="string" table:number-columns-spanned="3" table:number-rows-spanned="1">
            <text:p>ALCANTARILLADO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repar mante conser infra bien natural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61" table:number-columns-spanned="1" table:number-rows-spanned="2">
            <text:p>161</text:p>
          </table:table-cell>
          <table:table-cell table:style-name="ce10" office:value-type="float" office:value="21000" table:number-columns-spanned="1" table:number-rows-spanned="2">
            <text:p>21000</text:p>
          </table:table-cell>
          <table:table-cell table:style-name="ce38" office:value-type="string" table:number-columns-spanned="5" table:number-rows-spanned="1">
            <text:p>ALCANTARILLADO; REP.MANTENIMIENTO Y CONSERVACION INFRAEST. Y</text:p>
          </table:table-cell>
          <table:covered-table-cell table:number-columns-repeated="4" table:style-name="ce38"/>
          <table:table-cell table:style-name="ce31" office:value-type="float" office:value="103565.3" table:number-columns-spanned="3" table:number-rows-spanned="1">
            <text:p>103565,3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BAST DOMI AGUA POT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repar mante conser infra bien natural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165" table:number-columns-spanned="1" table:number-rows-spanned="2">
            <text:p>165</text:p>
          </table:table-cell>
          <table:table-cell table:style-name="ce10" office:value-type="float" office:value="21000" table:number-columns-spanned="1" table:number-rows-spanned="2">
            <text:p>21000</text:p>
          </table:table-cell>
          <table:table-cell table:style-name="ce13" office:value-type="string" table:number-columns-spanned="3" table:number-rows-spanned="1">
            <text:p>ABAST. DOM. AGUAS; REPARACIONES INFRAESTRUCT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32342.03" table:number-columns-spanned="3" table:number-rows-spanned="1">
            <text:p>32342,03</text:p>
          </table:table-cell>
          <table:covered-table-cell table:number-columns-repeated="2" table:style-name="ce31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ALUM PÚB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2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repar mante conser infra bien natural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ALUMBRADO PUBLICO; Rep. mant. y consrv. infraestructur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6784.61" table:number-columns-spanned="3" table:number-rows-spanned="2">
            <text:p>26784,61</text:p>
          </table:table-cell>
          <table:covered-table-cell table:number-columns-repeated="2" table:style-name="ce31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repar mante conser infra bien naturale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1000</text:p>
          </table:table-cell>
          <table:covered-table-cell table:style-name="ce24"/>
          <table:table-cell table:style-name="ce32" office:value-type="float" office:value="402691.94" table:number-columns-spanned="3" table:number-rows-spanned="1">
            <text:p>402691,94</text:p>
          </table:table-cell>
          <table:covered-table-cell table:number-columns-repeated="2" table:style-name="ce32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1532">
            <text:p>1532</text:p>
          </table:table-cell>
          <table:table-cell table:style-name="ce10" office:value-type="float" office:value="21004">
            <text:p>21004</text:p>
          </table:table-cell>
          <table:table-cell table:style-name="ce13" office:value-type="string" table:number-columns-spanned="3" table:number-rows-spanned="2">
            <text:p>PAVIME VÍAS PÚBL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5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repa mant conser infr bienes naturales</text:p>
          </table:table-cell>
          <table:covered-table-cell table:number-columns-repeated="2" table:style-name="ce13"/>
          <table:covered-table-cell table:number-columns-repeated="2" table:style-name="ce23"/>
          <table:covered-table-cell table:number-columns-repeated="3" table:style-name="ce6"/>
          <table:table-cell table:number-columns-repeated="1013"/>
        </table:table-row>
        <table:table-row table:style-name="ro47">
          <table:table-cell table:style-name="ce7" table:number-columns-repeated="3"/>
          <table:table-cell table:style-name="ce39" office:value-type="string" table:number-columns-spanned="3" table:number-rows-spanned="1">
            <text:p>VÍAS PÚBLICAS; Rep, Mant y consrv infraestr y bbs natu.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11500" table:number-columns-spanned="3" table:number-rows-spanned="1">
            <text:p>1150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37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22" table:style-name="ta2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34" table:default-cell-style-name="Excel_20_Built-in_20_Normal"/>
        <table:table-column table:style-name="co3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22">
            <text:p>22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48">
          <table:table-cell table:style-name="ce5" table:number-columns-repeated="3"/>
          <table:table-cell table:style-name="ce54" office:value-type="string" table:number-columns-spanned="5" table:number-rows-spanned="1">
            <text:p>gast corri bien servi repa mant conser infr bienes naturales <text:s text:c="31"/>Total Económica 21004</text:p>
          </table:table-cell>
          <table:covered-table-cell table:number-columns-repeated="4" table:style-name="ce54"/>
          <table:table-cell table:style-name="ce55" office:value-type="float" office:value="11500" table:number-columns-spanned="3" table:number-rows-spanned="1">
            <text:p>11500</text:p>
          </table:table-cell>
          <table:covered-table-cell table:number-columns-repeated="2" table:style-name="ce55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20">
            <text:p>320</text:p>
          </table:table-cell>
          <table:table-cell table:style-name="ce10" office:value-type="float" office:value="21200">
            <text:p>21200</text:p>
          </table:table-cell>
          <table:table-cell table:style-name="ce13" office:value-type="string" table:number-columns-spanned="3" table:number-rows-spanned="1">
            <text:p>ADMINI GRAL EDUC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23" table:number-columns-spanned="1" table:number-rows-spanned="2">
            <text:p>323</text:p>
          </table:table-cell>
          <table:table-cell table:style-name="ce10" office:value-type="float" office:value="21200" table:number-columns-spanned="1" table:number-rows-spanned="2">
            <text:p>21200</text:p>
          </table:table-cell>
          <table:table-cell table:style-name="ce38" office:value-type="string" table:number-columns-spanned="5" table:number-rows-spanned="1">
            <text:p>ADMÓN GRAL EDUCACIÓN; REP.MANTENIMIENTO Y CONSERVACIÓN EDIFI</text:p>
          </table:table-cell>
          <table:covered-table-cell table:number-columns-repeated="4" table:style-name="ce38"/>
          <table:table-cell table:style-name="ce31" office:value-type="float" office:value="20000" table:number-columns-spanned="3" table:number-rows-spanned="1">
            <text:p>2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42" table:number-columns-spanned="1" table:number-rows-spanned="2">
            <text:p>342</text:p>
          </table:table-cell>
          <table:table-cell table:style-name="ce10" office:value-type="float" office:value="21200" table:number-columns-spanned="1" table:number-rows-spanned="2">
            <text:p>21200</text:p>
          </table:table-cell>
          <table:table-cell table:style-name="ce38" office:value-type="string" table:number-columns-spanned="5" table:number-rows-spanned="1">
            <text:p>FUNCIONAMIENTO CTROS ENSEÑANZA PRESCOLAR Y PRIMARIA; REPARAC</text:p>
          </table:table-cell>
          <table:covered-table-cell table:number-columns-repeated="4" table:style-name="ce38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STALA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91" table:number-columns-spanned="1" table:number-rows-spanned="2">
            <text:p>491</text:p>
          </table:table-cell>
          <table:table-cell table:style-name="ce10" office:value-type="float" office:value="21200" table:number-columns-spanned="1" table:number-rows-spanned="2">
            <text:p>21200</text:p>
          </table:table-cell>
          <table:table-cell table:style-name="ce13" office:value-type="string" table:number-columns-spanned="3" table:number-rows-spanned="1">
            <text:p>INSTAL. DEPORTIVAS; REP.MANT. Y CONSERVACION. EDIF. CONST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0000" table:number-columns-spanned="3" table:number-rows-spanned="1">
            <text:p>2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SOCIE INFOR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1200" table:number-columns-spanned="1" table:number-rows-spanned="2">
            <text:p>21200</text:p>
          </table:table-cell>
          <table:table-cell table:style-name="ce13" office:value-type="string" table:number-columns-spanned="3" table:number-rows-spanned="1">
            <text:p>SOCIEDAD INFORMACIÓN; REPARACIONES, MANT Y CONS EDIFIC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ADMÓN GENERAL; REPARACIONES, MANT Y CONS EDIFICIOS Y OTRA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25000" table:number-columns-spanned="3" table:number-rows-spanned="2">
            <text:p>25000</text:p>
          </table:table-cell>
          <table:covered-table-cell table:number-columns-repeated="2" table:style-name="ce31"/>
          <table:table-cell table:number-columns-repeated="1013"/>
        </table:table-row>
        <table:table-row table:style-name="ro26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33">
          <table:table-cell table:style-name="ce6" table:number-columns-repeated="3"/>
          <table:table-cell table:style-name="ce14" office:value-type="string" table:number-columns-spanned="3" table:number-rows-spanned="1">
            <text:p>gast corri bien servi repa mante conser edif otas construcci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1200</text:p>
          </table:table-cell>
          <table:covered-table-cell table:style-name="ce24"/>
          <table:table-cell table:style-name="ce41" office:value-type="float" office:value="85000" table:number-columns-spanned="3" table:number-rows-spanned="1">
            <text:p>85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5">
            <text:p>135</text:p>
          </table:table-cell>
          <table:table-cell table:style-name="ce10" office:value-type="float" office:value="21300">
            <text:p>21300</text:p>
          </table:table-cell>
          <table:table-cell table:style-name="ce13" office:value-type="string" table:number-columns-spanned="3" table:number-rows-spanned="1">
            <text:p>PROTECCIÓN CIVI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21300" table:number-columns-spanned="1" table:number-rows-spanned="2">
            <text:p>21300</text:p>
          </table:table-cell>
          <table:table-cell table:style-name="ce13" office:value-type="string" table:number-columns-spanned="3" table:number-rows-spanned="1">
            <text:p>PROTECCIÓN CIVIL; REPARACIONES MAQUINARIA, INSTAL Y UTI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4000" table:number-columns-spanned="3" table:number-rows-spanned="1">
            <text:p>4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AVIME VÍAS PÚBL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61" table:number-columns-spanned="1" table:number-rows-spanned="2">
            <text:p>161</text:p>
          </table:table-cell>
          <table:table-cell table:style-name="ce10" office:value-type="float" office:value="21300" table:number-columns-spanned="1" table:number-rows-spanned="2">
            <text:p>21300</text:p>
          </table:table-cell>
          <table:table-cell table:style-name="ce13" office:value-type="string" table:number-columns-spanned="3" table:number-rows-spanned="1">
            <text:p>VÍAS PÚBLICAS; REPARACIONES MAQUINARIA, INSTAL Y UTILLAJ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3000" table:number-columns-spanned="3" table:number-rows-spanned="1">
            <text:p>3000</text:p>
          </table:table-cell>
          <table:covered-table-cell table:number-columns-repeated="2" table:style-name="ce33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ABAST DOMI AGUA POTA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4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ABAST. DOM. AGUAS; REPARACIONES MAQUINARIA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40000" table:number-columns-spanned="3" table:number-rows-spanned="1">
            <text:p>4000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42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23" table:style-name="ta2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36" table:default-cell-style-name="Excel_20_Built-in_20_Normal"/>
        <table:table-column table:style-name="co3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23">
            <text:p>23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165">
            <text:p>165</text:p>
          </table:table-cell>
          <table:table-cell table:style-name="ce9" office:value-type="float" office:value="21300">
            <text:p>21300</text:p>
          </table:table-cell>
          <table:table-cell table:style-name="ce12" office:value-type="string" table:number-columns-spanned="3" table:number-rows-spanned="1">
            <text:p>ALUM PÚBL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21300" table:number-columns-spanned="1" table:number-rows-spanned="2">
            <text:p>21300</text:p>
          </table:table-cell>
          <table:table-cell table:style-name="ce13" office:value-type="string" table:number-columns-spanned="3" table:number-rows-spanned="1">
            <text:p>ALUMBRADO PUBLICO; Rep. mant. y cons. Maq. Inst. Técn y Ut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678222.07" table:number-columns-spanned="3" table:number-rows-spanned="1">
            <text:p>678222,07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EDUC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23" table:number-columns-spanned="1" table:number-rows-spanned="2">
            <text:p>323</text:p>
          </table:table-cell>
          <table:table-cell table:style-name="ce10" office:value-type="float" office:value="21300" table:number-columns-spanned="1" table:number-rows-spanned="2">
            <text:p>21300</text:p>
          </table:table-cell>
          <table:table-cell table:style-name="ce13" office:value-type="string" table:number-columns-spanned="3" table:number-rows-spanned="1">
            <text:p>ADMÓN GRAL EDUCACIÓN; REPARACIONES MAQUINARIA, INSTAL Y UTI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42" table:number-columns-spanned="1" table:number-rows-spanned="2">
            <text:p>342</text:p>
          </table:table-cell>
          <table:table-cell table:style-name="ce10" office:value-type="float" office:value="21300" table:number-columns-spanned="1" table:number-rows-spanned="2">
            <text:p>21300</text:p>
          </table:table-cell>
          <table:table-cell table:style-name="ce38" office:value-type="string" table:number-columns-spanned="5" table:number-rows-spanned="1">
            <text:p>FUNCIONAMIENTO CTROS ENSEÑANZA PRESCOLAR Y PRIMARIA; REPARAC</text:p>
          </table:table-cell>
          <table:covered-table-cell table:number-columns-repeated="4" table:style-name="ce38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STALA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1300" table:number-columns-spanned="1" table:number-rows-spanned="2">
            <text:p>21300</text:p>
          </table:table-cell>
          <table:table-cell table:style-name="ce13" office:value-type="string" table:number-columns-spanned="3" table:number-rows-spanned="1">
            <text:p>INSTAL. DEPORTIVAS; REPARACIONES MAQUINARIA, INSTAL Y UT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45000" table:number-columns-spanned="3" table:number-rows-spanned="1">
            <text:p>45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REPARACIONES MAQUINARIA, INSTAL Y UTILLAJE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154852.78" table:number-columns-spanned="3" table:number-rows-spanned="2">
            <text:p>154852,78</text:p>
          </table:table-cell>
          <table:covered-table-cell table:number-columns-repeated="2" table:style-name="ce31"/>
          <table:table-cell table:number-columns-repeated="1013"/>
        </table:table-row>
        <table:table-row table:style-name="ro26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27">
          <table:table-cell table:style-name="ce6" table:number-columns-repeated="3"/>
          <table:table-cell table:style-name="ce14" office:value-type="string" table:number-columns-spanned="3" table:number-rows-spanned="1">
            <text:p>gast corri bien serv repar manten conser maqui inst tecn uti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1300</text:p>
          </table:table-cell>
          <table:covered-table-cell table:style-name="ce24"/>
          <table:table-cell table:style-name="ce32" office:value-type="float" office:value="945074.85" table:number-columns-spanned="3" table:number-rows-spanned="1">
            <text:p>945074,85</text:p>
          </table:table-cell>
          <table:covered-table-cell table:number-columns-repeated="2" table:style-name="ce32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920">
            <text:p>920</text:p>
          </table:table-cell>
          <table:table-cell table:style-name="ce10" office:value-type="float" office:value="21400">
            <text:p>21400</text:p>
          </table:table-cell>
          <table:table-cell table:style-name="ce13" office:value-type="string" table:number-columns-spanned="3" table:number-rows-spanned="2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28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 repar manten conser elemento transport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Repar, mant y conserv Elem transporte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60000" table:number-columns-spanned="3" table:number-rows-spanned="2">
            <text:p>60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gast corri bien serv repar manten conser elemento transporte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1400</text:p>
          </table:table-cell>
          <table:covered-table-cell table:style-name="ce24"/>
          <table:table-cell table:style-name="ce41" office:value-type="float" office:value="60000" table:number-columns-spanned="3" table:number-rows-spanned="1">
            <text:p>60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21600">
            <text:p>21600</text:p>
          </table:table-cell>
          <table:table-cell table:style-name="ce13" office:value-type="string" table:number-columns-spanned="3" table:number-rows-spanned="1">
            <text:p>SEG Y ORD PÚ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repar manten conser equi proce informac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1600" table:number-columns-spanned="1" table:number-rows-spanned="2">
            <text:p>21600</text:p>
          </table:table-cell>
          <table:table-cell table:style-name="ce13" office:value-type="string" table:number-columns-spanned="3" table:number-rows-spanned="1">
            <text:p>SEGURIDAD Y ORDEN PÚBLICO; gastos corr <text:s/>mant equip proc inf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8010.29" table:number-columns-spanned="3" table:number-rows-spanned="1">
            <text:p>8010,29</text:p>
          </table:table-cell>
          <table:covered-table-cell table:number-columns-repeated="2" table:style-name="ce33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4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 repar manten conser equi proce informac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5">
          <table:table-cell table:style-name="ce6" table:number-columns-repeated="3"/>
          <table:table-cell table:style-name="ce13" office:value-type="string" table:number-columns-spanned="3" table:number-rows-spanned="1">
            <text:p>REPARACION, MANTENIMIENTO EQUIPOS INFORMACIO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543529.64" table:number-columns-spanned="3" table:number-rows-spanned="1">
            <text:p>543529,64</text:p>
          </table:table-cell>
          <table:covered-table-cell table:number-columns-repeated="2" table:style-name="ce31"/>
          <table:table-cell table:number-columns-repeated="1013"/>
        </table:table-row>
        <table:table-row table:style-name="ro44">
          <table:table-cell table:style-name="ce7" table:number-columns-repeated="3"/>
          <table:table-cell table:style-name="ce15" office:value-type="string" table:number-columns-spanned="3" table:number-rows-spanned="1">
            <text:p>gast corri bien serv repar manten conser equi proce informac</text:p>
          </table:table-cell>
          <table:covered-table-cell table:number-columns-repeated="2" table:style-name="ce15"/>
          <table:table-cell table:style-name="ce25" office:value-type="string" table:number-columns-spanned="2" table:number-rows-spanned="1">
            <text:p>Total Económica 21600</text:p>
          </table:table-cell>
          <table:covered-table-cell table:style-name="ce25"/>
          <table:table-cell table:style-name="ce34" office:value-type="float" office:value="551539.93" table:number-columns-spanned="3" table:number-rows-spanned="1">
            <text:p>551539,93</text:p>
          </table:table-cell>
          <table:covered-table-cell table:number-columns-repeated="2" table:style-name="ce34"/>
          <table:table-cell table:number-columns-repeated="1013"/>
        </table:table-row>
        <table:table-row table:style-name="ro21" table:number-rows-repeated="1048539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24" table:style-name="ta2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38" table:default-cell-style-name="Excel_20_Built-in_20_Normal"/>
        <table:table-column table:style-name="co3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24">
            <text:p>24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160">
            <text:p>160</text:p>
          </table:table-cell>
          <table:table-cell table:style-name="ce9" office:value-type="float" office:value="21900">
            <text:p>21900</text:p>
          </table:table-cell>
          <table:table-cell table:style-name="ce12" office:value-type="string" table:number-columns-spanned="3" table:number-rows-spanned="1">
            <text:p>ALCANTARILLADO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repar mante conser otro inmov materi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1900" table:number-columns-spanned="1" table:number-rows-spanned="2">
            <text:p>21900</text:p>
          </table:table-cell>
          <table:table-cell table:style-name="ce13" office:value-type="string" table:number-columns-spanned="3" table:number-rows-spanned="1">
            <text:p>ALCANTARILLADO; REP. MANT. OTRO INMV. MAT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800000" table:number-columns-spanned="3" table:number-rows-spanned="1">
            <text:p>80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repar mante conser otro inmov material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ON GRAL; REP.MANTEN. CONSERVAC. OTRO INMOV.MATERIAL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47918.88" table:number-columns-spanned="3" table:number-rows-spanned="2">
            <text:p>47918,88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repar mante conser otro inmov material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1900</text:p>
          </table:table-cell>
          <table:covered-table-cell table:style-name="ce24"/>
          <table:table-cell table:style-name="ce32" office:value-type="float" office:value="847918.88" table:number-columns-spanned="3" table:number-rows-spanned="1">
            <text:p>847918,88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23">
            <text:p>323</text:p>
          </table:table-cell>
          <table:table-cell table:style-name="ce10" office:value-type="float" office:value="22000">
            <text:p>22000</text:p>
          </table:table-cell>
          <table:table-cell table:style-name="ce13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000" table:number-columns-spanned="1" table:number-rows-spanned="2">
            <text:p>22000</text:p>
          </table:table-cell>
          <table:table-cell table:style-name="ce13" office:value-type="string" table:number-columns-spanned="3" table:number-rows-spanned="1">
            <text:p>ENSEÑANZA PREESCOLAR Y PRIM; Mat. Ofic. No. Invent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7">
          <table:covered-table-cell table:number-columns-repeated="3" table:style-name="ce6"/>
          <table:table-cell table:style-name="ce13" office:value-type="string" table:number-columns-spanned="3" table:number-rows-spanned="2">
            <text:p>ADMÓN GENERAL; ORDINARIO NO INVENTARIABLE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35000" table:number-columns-spanned="3" table:number-rows-spanned="2">
            <text:p>35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arrenda y cánone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2000</text:p>
          </table:table-cell>
          <table:covered-table-cell table:style-name="ce24"/>
          <table:table-cell table:style-name="ce41" office:value-type="float" office:value="37000" table:number-columns-spanned="3" table:number-rows-spanned="1">
            <text:p>37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30">
            <text:p>330</text:p>
          </table:table-cell>
          <table:table-cell table:style-name="ce10" office:value-type="float" office:value="22001">
            <text:p>22001</text:p>
          </table:table-cell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s prensa revist libro pu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001" table:number-columns-spanned="1" table:number-rows-spanned="2">
            <text:p>22001</text:p>
          </table:table-cell>
          <table:table-cell table:style-name="ce13" office:value-type="string" table:number-columns-spanned="3" table:number-rows-spanned="1">
            <text:p>ADMÓN GRAL CULTURA; PRENSA, REVISTAS, LIBROS Y OTRAS PUBLIC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5000" table:number-columns-spanned="3" table:number-rows-spanned="1">
            <text:p>15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mate sumi otros prensa revist libro pu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7">
          <table:covered-table-cell table:number-columns-repeated="3" table:style-name="ce6"/>
          <table:table-cell table:style-name="ce13" office:value-type="string" table:number-columns-spanned="3" table:number-rows-spanned="2">
            <text:p>ADMÓN GENERAL; PRENSA, REVISTAS, LIBROS Y OTRAS PUBLICACIONE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0000" table:number-columns-spanned="3" table:number-rows-spanned="2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mate sumi otros prensa revist libro pu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2001</text:p>
          </table:table-cell>
          <table:covered-table-cell table:style-name="ce24"/>
          <table:table-cell table:style-name="ce41" office:value-type="float" office:value="25000" table:number-columns-spanned="3" table:number-rows-spanned="1">
            <text:p>25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40">
            <text:p>340</text:p>
          </table:table-cell>
          <table:table-cell table:style-name="ce10" office:value-type="float" office:value="22002">
            <text:p>22002</text:p>
          </table:table-cell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 material infor no inve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002" table:number-columns-spanned="1" table:number-rows-spanned="2">
            <text:p>22002</text:p>
          </table:table-cell>
          <table:table-cell table:style-name="ce13" office:value-type="string" table:number-columns-spanned="3" table:number-rows-spanned="1">
            <text:p>ADMÓN GRAL DEPORTES; MATERIAL INFORMÁTICO NO INVENTARIABL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1500" table:number-columns-spanned="3" table:number-rows-spanned="1">
            <text:p>15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 material infor no inve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7">
          <table:table-cell table:style-name="ce7" table:number-columns-repeated="3"/>
          <table:table-cell table:style-name="ce39" office:value-type="string" table:number-columns-spanned="3" table:number-rows-spanned="1">
            <text:p>ADMÓN GENERAL; MATERIAL INFORMÁTICO NO INVENTARIABLE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9" office:value-type="float" office:value="5000" table:number-columns-spanned="3" table:number-rows-spanned="1">
            <text:p>5000</text:p>
          </table:table-cell>
          <table:covered-table-cell table:number-columns-repeated="2" table:style-name="ce49"/>
          <table:table-cell table:number-columns-repeated="1013"/>
        </table:table-row>
        <table:table-row table:style-name="ro21" table:number-rows-repeated="1048540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25" table:style-name="ta2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0" table:default-cell-style-name="Excel_20_Built-in_20_Normal"/>
        <table:table-column table:style-name="co4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25">
            <text:p>25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48">
          <table:table-cell table:style-name="ce5" table:number-columns-repeated="3"/>
          <table:table-cell table:style-name="ce54" office:value-type="string" table:number-columns-spanned="5" table:number-rows-spanned="1">
            <text:p>gast corri bien servi mate sumi otro material infor no inven <text:s text:c="32"/>Total Económica 22002</text:p>
          </table:table-cell>
          <table:covered-table-cell table:number-columns-repeated="4" table:style-name="ce54"/>
          <table:table-cell table:style-name="ce57" office:value-type="float" office:value="6500" table:number-columns-spanned="3" table:number-rows-spanned="1">
            <text:p>6500</text:p>
          </table:table-cell>
          <table:covered-table-cell table:number-columns-repeated="2" table:style-name="ce57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65">
            <text:p>165</text:p>
          </table:table-cell>
          <table:table-cell table:style-name="ce10" office:value-type="float" office:value="22100">
            <text:p>22100</text:p>
          </table:table-cell>
          <table:table-cell table:style-name="ce13" office:value-type="string" table:number-columns-spanned="3" table:number-rows-spanned="1">
            <text:p>ALUM PÚB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mater sumi otros energía eléctric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ALUMBRADO PUBLICO; ENERGIA ELECTRICA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58" office:value-type="float" office:value="2589517.46" table:number-columns-spanned="3" table:number-rows-spanned="2">
            <text:p>2589517,46</text:p>
          </table:table-cell>
          <table:covered-table-cell table:number-columns-repeated="2" table:style-name="ce58"/>
          <table:table-cell table:number-columns-repeated="1013"/>
        </table:table-row>
        <table:table-row table:style-name="ro26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58"/>
          <table:table-cell table:number-columns-repeated="1013"/>
        </table:table-row>
        <table:table-row table:style-name="ro33">
          <table:table-cell table:style-name="ce6" table:number-columns-repeated="3"/>
          <table:table-cell table:style-name="ce14" office:value-type="string" table:number-columns-spanned="3" table:number-rows-spanned="1">
            <text:p>gast corri bien servi mater sumi otros energía eléctrica</text:p>
          </table:table-cell>
          <table:covered-table-cell table:number-columns-repeated="2" table:style-name="ce14"/>
          <table:table-cell table:style-name="ce56" office:value-type="string" table:number-columns-spanned="2" table:number-rows-spanned="1">
            <text:p>Total Económica 22100</text:p>
          </table:table-cell>
          <table:covered-table-cell table:style-name="ce56"/>
          <table:table-cell table:style-name="ce48" office:value-type="float" office:value="2589517.46" table:number-columns-spanned="3" table:number-rows-spanned="1">
            <text:p>2589517,46</text:p>
          </table:table-cell>
          <table:covered-table-cell table:number-columns-repeated="2" table:style-name="ce48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161">
            <text:p>161</text:p>
          </table:table-cell>
          <table:table-cell table:style-name="ce10" office:value-type="float" office:value="22101">
            <text:p>22101</text:p>
          </table:table-cell>
          <table:table-cell table:style-name="ce13" office:value-type="string" table:number-columns-spanned="3" table:number-rows-spanned="2">
            <text:p>ABAST DOMI AGUA POTA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5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49">
          <table:covered-table-cell table:number-columns-repeated="3" table:style-name="ce6"/>
          <table:table-cell table:style-name="ce13" office:value-type="string" table:number-columns-spanned="3" table:number-rows-spanned="1">
            <text:p>gast corri biene servi material suministros y otros agu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50">
          <table:table-cell table:style-name="ce6" table:number-columns-repeated="3"/>
          <table:table-cell table:style-name="ce13" office:value-type="string" table:number-columns-spanned="3" table:number-rows-spanned="1">
            <text:p>ABAST. DOM. <text:s/>AGUAS; SUMINISTRO AGU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630000" table:number-columns-spanned="3" table:number-rows-spanned="1">
            <text:p>630000</text:p>
          </table:table-cell>
          <table:covered-table-cell table:number-columns-repeated="2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47" office:value-type="string" table:number-columns-spanned="5" table:number-rows-spanned="1">
            <text:p>gast corri biene servi material suministros y otros agua <text:s text:c="40"/>Total Económica 22101</text:p>
          </table:table-cell>
          <table:covered-table-cell table:number-columns-repeated="4" table:style-name="ce47"/>
          <table:table-cell table:style-name="ce32" office:value-type="float" office:value="630000" table:number-columns-spanned="3" table:number-rows-spanned="1">
            <text:p>630000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40">
            <text:p>340</text:p>
          </table:table-cell>
          <table:table-cell table:style-name="ce10" office:value-type="float" office:value="22103">
            <text:p>22103</text:p>
          </table:table-cell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 otro sumi comb y carbu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103" table:number-columns-spanned="1" table:number-rows-spanned="2">
            <text:p>22103</text:p>
          </table:table-cell>
          <table:table-cell table:style-name="ce13" office:value-type="string" table:number-columns-spanned="3" table:number-rows-spanned="1">
            <text:p>ADMÓN GRAL DEPORTES; COMBUSTIBLES Y CARBURANTE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92382.62" table:number-columns-spanned="3" table:number-rows-spanned="1">
            <text:p>92382,62</text:p>
          </table:table-cell>
          <table:covered-table-cell table:number-columns-repeated="2" table:style-name="ce31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2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 mater sumi otro sumi comb y carbu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ADMÓN GENERAL; COMBUSTIBLES Y CARBURANT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208386.97" table:number-columns-spanned="3" table:number-rows-spanned="2">
            <text:p>208386,97</text:p>
          </table:table-cell>
          <table:covered-table-cell table:number-columns-repeated="2" table:style-name="ce31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 mater sumi otro sumi comb y carbu</text:p>
          </table:table-cell>
          <table:covered-table-cell table:number-columns-repeated="2" table:style-name="ce14"/>
          <table:table-cell table:style-name="ce56" office:value-type="string" table:number-columns-spanned="2" table:number-rows-spanned="1">
            <text:p>Total Económica 22103</text:p>
          </table:table-cell>
          <table:covered-table-cell table:style-name="ce56"/>
          <table:table-cell table:style-name="ce32" office:value-type="float" office:value="300769.59" table:number-columns-spanned="3" table:number-rows-spanned="1">
            <text:p>300769,59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22104">
            <text:p>22104</text:p>
          </table:table-cell>
          <table:table-cell table:style-name="ce13" office:value-type="string" table:number-columns-spanned="3" table:number-rows-spanned="1">
            <text:p>SEG Y ORD PÚ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135" table:number-columns-spanned="1" table:number-rows-spanned="2">
            <text:p>135</text:p>
          </table:table-cell>
          <table:table-cell table:style-name="ce10" office:value-type="float" office:value="22104" table:number-columns-spanned="1" table:number-rows-spanned="2">
            <text:p>22104</text:p>
          </table:table-cell>
          <table:table-cell table:style-name="ce13" office:value-type="string" table:number-columns-spanned="3" table:number-rows-spanned="1">
            <text:p>SEGURIDAD Y ORDEN PÚBLICO; VESTU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50000" table:number-columns-spanned="3" table:number-rows-spanned="1">
            <text:p>5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ROTECCIÓN CIVI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22104" table:number-columns-spanned="1" table:number-rows-spanned="2">
            <text:p>22104</text:p>
          </table:table-cell>
          <table:table-cell table:style-name="ce13" office:value-type="string" table:number-columns-spanned="3" table:number-rows-spanned="1">
            <text:p>PROTECCIÓN CIVIL; VESTU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PAVIME VÍAS PÚBLI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4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51">
          <table:table-cell table:style-name="ce7" table:number-columns-repeated="3"/>
          <table:table-cell table:style-name="ce39" office:value-type="string" table:number-columns-spanned="3" table:number-rows-spanned="1">
            <text:p>VÍAS PÚBLICAS; vestuario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9" office:value-type="float" office:value="7000" table:number-columns-spanned="3" table:number-rows-spanned="1">
            <text:p>7000</text:p>
          </table:table-cell>
          <table:covered-table-cell table:number-columns-repeated="2" table:style-name="ce49"/>
          <table:table-cell table:number-columns-repeated="1013"/>
        </table:table-row>
        <table:table-row table:style-name="ro21" table:number-rows-repeated="1048540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26" table:style-name="ta2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2" table:default-cell-style-name="Excel_20_Built-in_20_Normal"/>
        <table:table-column table:style-name="co4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26">
            <text:p>26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231">
            <text:p>231</text:p>
          </table:table-cell>
          <table:table-cell table:style-name="ce9" office:value-type="float" office:value="22104">
            <text:p>22104</text:p>
          </table:table-cell>
          <table:table-cell table:style-name="ce12" office:value-type="string" table:number-columns-spanned="3" table:number-rows-spanned="1">
            <text:p>ASIS SOCIAL PRIMA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23" table:number-columns-spanned="1" table:number-rows-spanned="2">
            <text:p>323</text:p>
          </table:table-cell>
          <table:table-cell table:style-name="ce10" office:value-type="float" office:value="22104" table:number-columns-spanned="1" table:number-rows-spanned="2">
            <text:p>22104</text:p>
          </table:table-cell>
          <table:table-cell table:style-name="ce13" office:value-type="string" table:number-columns-spanned="3" table:number-rows-spanned="1">
            <text:p>ASIST. SOCIAL; VESTU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44" office:value-type="float" office:value="500" table:number-columns-spanned="3" table:number-rows-spanned="1">
            <text:p>500</text:p>
          </table:table-cell>
          <table:covered-table-cell table:number-columns-repeated="2" table:style-name="ce44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22104" table:number-columns-spanned="1" table:number-rows-spanned="2">
            <text:p>22104</text:p>
          </table:table-cell>
          <table:table-cell table:style-name="ce38" office:value-type="string" table:number-columns-spanned="5" table:number-rows-spanned="1">
            <text:p>FUNCIONAMIENTO CTROS ENSEÑANZA PRESCOLAR Y PRIMARIA; VESTUAR</text:p>
          </table:table-cell>
          <table:covered-table-cell table:number-columns-repeated="4" table:style-name="ce38"/>
          <table:table-cell table:style-name="ce33" office:value-type="float" office:value="1500" table:number-columns-spanned="3" table:number-rows-spanned="1">
            <text:p>15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104" table:number-columns-spanned="1" table:number-rows-spanned="2">
            <text:p>22104</text:p>
          </table:table-cell>
          <table:table-cell table:style-name="ce13" office:value-type="string" table:number-columns-spanned="3" table:number-rows-spanned="1">
            <text:p>ADMÓN GRAL CULTURA; VESTU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1200" table:number-columns-spanned="3" table:number-rows-spanned="1">
            <text:p>1200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VESTUARIO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3" office:value-type="float" office:value="6000" table:number-columns-spanned="3" table:number-rows-spanned="2">
            <text:p>6000</text:p>
          </table:table-cell>
          <table:covered-table-cell table:number-columns-repeated="2" table:style-name="ce33"/>
          <table:table-cell table:number-columns-repeated="1013"/>
        </table:table-row>
        <table:table-row table:style-name="ro26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3"/>
          <table:table-cell table:number-columns-repeated="1013"/>
        </table:table-row>
        <table:table-row table:style-name="ro52">
          <table:table-cell table:style-name="ce6"/>
          <table:table-cell table:style-name="ce10" office:value-type="float" office:value="323">
            <text:p>323</text:p>
          </table:table-cell>
          <table:table-cell table:style-name="ce10" office:value-type="float" office:value="22105">
            <text:p>22105</text:p>
          </table:table-cell>
          <table:table-cell table:style-name="ce14" office:value-type="string" table:number-columns-spanned="3" table:number-rows-spanned="1">
            <text:p>gast corri bien serv mater sumin otros vestuario</text:p>
          </table:table-cell>
          <table:covered-table-cell table:number-columns-repeated="2" table:style-name="ce14"/>
          <table:table-cell table:style-name="ce59" office:value-type="string" table:number-columns-spanned="2" table:number-rows-spanned="1">
            <text:p>Total Económica 22104</text:p>
          </table:table-cell>
          <table:covered-table-cell table:style-name="ce59"/>
          <table:table-cell table:style-name="ce41" office:value-type="float" office:value="71200" table:number-columns-spanned="3" table:number-rows-spanned="1">
            <text:p>71200</text:p>
          </table:table-cell>
          <table:covered-table-cell table:number-columns-repeated="2" table:style-name="ce41"/>
          <table:table-cell table:number-columns-repeated="1013"/>
        </table:table-row>
        <table:table-row table:style-name="ro41">
          <table:table-cell table:style-name="ce6" table:number-columns-repeated="3"/>
          <table:table-cell table:style-name="ce13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 produc alimentic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105" table:number-columns-spanned="1" table:number-rows-spanned="2">
            <text:p>22105</text:p>
          </table:table-cell>
          <table:table-cell table:style-name="ce38" office:value-type="string" table:number-columns-spanned="5" table:number-rows-spanned="1">
            <text:p>FUNCIONAMIENTO CTROS ENSEÑANZA PRESCOLAR Y PRIMARIA; PRODUCT</text:p>
          </table:table-cell>
          <table:covered-table-cell table:number-columns-repeated="4" table:style-name="ce38"/>
          <table:table-cell table:style-name="ce31" office:value-type="float" office:value="35000" table:number-columns-spanned="3" table:number-rows-spanned="1">
            <text:p>35000</text:p>
          </table:table-cell>
          <table:covered-table-cell table:number-columns-repeated="2" table:style-name="ce31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4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mate sumi otro produc alimentic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PRODUCTOS ALIMENTICIOS.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10000" table:number-columns-spanned="3" table:number-rows-spanned="2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gast corri bien servi mate sumi otro produc alimenticios</text:p>
          </table:table-cell>
          <table:covered-table-cell table:number-columns-repeated="2" table:style-name="ce14"/>
          <table:table-cell table:style-name="ce59" office:value-type="string" table:number-columns-spanned="2" table:number-rows-spanned="1">
            <text:p>Total Económica 22105</text:p>
          </table:table-cell>
          <table:covered-table-cell table:style-name="ce59"/>
          <table:table-cell table:style-name="ce41" office:value-type="float" office:value="45000" table:number-columns-spanned="3" table:number-rows-spanned="1">
            <text:p>45000</text:p>
          </table:table-cell>
          <table:covered-table-cell table:number-columns-repeated="2" table:style-name="ce41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161">
            <text:p>161</text:p>
          </table:table-cell>
          <table:table-cell table:style-name="ce10" office:value-type="float" office:value="22106">
            <text:p>22106</text:p>
          </table:table-cell>
          <table:table-cell table:style-name="ce13" office:value-type="string" table:number-columns-spanned="3" table:number-rows-spanned="2">
            <text:p>ABAST DOMI AGUA POTA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5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Productos farmacéuticos y material sanit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ABAST. DOM. AGUAS; PROD FARMACÉUTICOS Y MATER.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10000" table:number-columns-spanned="3" table:number-rows-spanned="2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Productos farmacéuticos y material sanitario</text:p>
          </table:table-cell>
          <table:covered-table-cell table:number-columns-repeated="2" table:style-name="ce14"/>
          <table:table-cell table:style-name="ce59" office:value-type="string" table:number-columns-spanned="2" table:number-rows-spanned="1">
            <text:p>Total Económica 22106</text:p>
          </table:table-cell>
          <table:covered-table-cell table:style-name="ce59"/>
          <table:table-cell table:style-name="ce41" office:value-type="float" office:value="10000" table:number-columns-spanned="3" table:number-rows-spanned="1">
            <text:p>10000</text:p>
          </table:table-cell>
          <table:covered-table-cell table:number-columns-repeated="2" table:style-name="ce41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340">
            <text:p>340</text:p>
          </table:table-cell>
          <table:table-cell table:style-name="ce10" office:value-type="float" office:value="22107">
            <text:p>22107</text:p>
          </table:table-cell>
          <table:table-cell table:style-name="ce13" office:value-type="string" table:number-columns-spanned="3" table:number-rows-spanned="2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5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mate sumi otro sumi mate deport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47">
          <table:table-cell table:style-name="ce7" table:number-columns-repeated="3"/>
          <table:table-cell table:style-name="ce39" office:value-type="string" table:number-columns-spanned="3" table:number-rows-spanned="1">
            <text:p>ADMÓN GRAL DEPORTES; SUMINISTRO MATERIAL DEPORTIVO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12000" table:number-columns-spanned="3" table:number-rows-spanned="1">
            <text:p>1200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37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27" table:style-name="ta2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4" table:default-cell-style-name="Excel_20_Built-in_20_Normal"/>
        <table:table-column table:style-name="co4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27">
            <text:p>27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48">
          <table:table-cell table:style-name="ce5" table:number-columns-repeated="3"/>
          <table:table-cell table:style-name="ce54" office:value-type="string" table:number-columns-spanned="5" table:number-rows-spanned="1">
            <text:p>gast corri bien servi mate sumi otro sumi mate deport <text:s text:c="43"/>Total Económica 22107</text:p>
          </table:table-cell>
          <table:covered-table-cell table:number-columns-repeated="4" table:style-name="ce54"/>
          <table:table-cell table:style-name="ce55" office:value-type="float" office:value="12000" table:number-columns-spanned="3" table:number-rows-spanned="1">
            <text:p>12000</text:p>
          </table:table-cell>
          <table:covered-table-cell table:number-columns-repeated="2" table:style-name="ce55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40">
            <text:p>340</text:p>
          </table:table-cell>
          <table:table-cell table:style-name="ce10" office:value-type="float" office:value="22108">
            <text:p>22108</text:p>
          </table:table-cell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mate sumi otro sumi trofe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ADMÓN GRAL DEPORTES; SUMINISTRO DE TROFEO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3" office:value-type="float" office:value="1500" table:number-columns-spanned="3" table:number-rows-spanned="2">
            <text:p>1500</text:p>
          </table:table-cell>
          <table:covered-table-cell table:number-columns-repeated="2" table:style-name="ce33"/>
          <table:table-cell table:number-columns-repeated="1013"/>
        </table:table-row>
        <table:table-row table:style-name="ro26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3"/>
          <table:table-cell table:number-columns-repeated="1013"/>
        </table:table-row>
        <table:table-row table:style-name="ro33">
          <table:table-cell table:style-name="ce6" table:number-columns-repeated="3"/>
          <table:table-cell table:style-name="ce14" office:value-type="string" table:number-columns-spanned="3" table:number-rows-spanned="1">
            <text:p>gast corri bien servi mate sumi otro sumi trofeos</text:p>
          </table:table-cell>
          <table:covered-table-cell table:number-columns-repeated="2" table:style-name="ce14"/>
          <table:table-cell table:style-name="ce59" office:value-type="string" table:number-columns-spanned="2" table:number-rows-spanned="1">
            <text:p>Total Económica 22108</text:p>
          </table:table-cell>
          <table:covered-table-cell table:style-name="ce59"/>
          <table:table-cell table:style-name="ce41" office:value-type="float" office:value="1500" table:number-columns-spanned="3" table:number-rows-spanned="1">
            <text:p>15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231">
            <text:p>231</text:p>
          </table:table-cell>
          <table:table-cell table:style-name="ce10" office:value-type="float" office:value="22110">
            <text:p>22110</text:p>
          </table:table-cell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22110" table:number-columns-spanned="1" table:number-rows-spanned="2">
            <text:p>22110</text:p>
          </table:table-cell>
          <table:table-cell table:style-name="ce13" office:value-type="string" table:number-columns-spanned="3" table:number-rows-spanned="1">
            <text:p>ASIST. SOCIAL; PRODUCTOS DE LIMPIEZA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3000" table:number-columns-spanned="3" table:number-rows-spanned="1">
            <text:p>3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EDUC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0">
          <table:table-cell table:style-name="ce6"/>
          <table:table-cell table:style-name="ce10" office:value-type="float" office:value="323">
            <text:p>323</text:p>
          </table:table-cell>
          <table:table-cell table:style-name="ce10" office:value-type="float" office:value="22110">
            <text:p>22110</text:p>
          </table:table-cell>
          <table:table-cell table:style-name="ce13" office:value-type="string" table:number-columns-spanned="3" table:number-rows-spanned="1">
            <text:p>ADMÓN GRAL EDUCACIÓN; PRODUCTOS DE LIMPIEZA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5000" table:number-columns-spanned="3" table:number-rows-spanned="1">
            <text:p>15000</text:p>
          </table:table-cell>
          <table:covered-table-cell table:number-columns-repeated="2" table:style-name="ce31"/>
          <table:table-cell table:number-columns-repeated="1013"/>
        </table:table-row>
        <table:table-row table:style-name="ro41">
          <table:table-cell table:style-name="ce6" table:number-columns-repeated="3"/>
          <table:table-cell table:style-name="ce13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22110" table:number-columns-spanned="1" table:number-rows-spanned="2">
            <text:p>22110</text:p>
          </table:table-cell>
          <table:table-cell table:style-name="ce38" office:value-type="string" table:number-columns-spanned="5" table:number-rows-spanned="1">
            <text:p>FUNCIONAMIENTO CTROS ENSEÑANZA PRESCOLAR Y PRIMARIA; PTOS LI</text:p>
          </table:table-cell>
          <table:covered-table-cell table:number-columns-repeated="4" table:style-name="ce38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110" table:number-columns-spanned="1" table:number-rows-spanned="2">
            <text:p>22110</text:p>
          </table:table-cell>
          <table:table-cell table:style-name="ce13" office:value-type="string" table:number-columns-spanned="3" table:number-rows-spanned="1">
            <text:p>ADMÓN GRAL CULTURA; PRODUCTOS DE LIMPIEZA Y ASEO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2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7">
          <table:covered-table-cell table:number-columns-repeated="3" table:style-name="ce6"/>
          <table:table-cell table:style-name="ce13" office:value-type="string" table:number-columns-spanned="3" table:number-rows-spanned="2">
            <text:p>ADMÓN GENERAL; PRODUCTOS DE LIMPIEZA Y ASEO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25000" table:number-columns-spanned="3" table:number-rows-spanned="2">
            <text:p>25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mate sumi produ limpi y aseo</text:p>
          </table:table-cell>
          <table:covered-table-cell table:number-columns-repeated="2" table:style-name="ce14"/>
          <table:table-cell table:style-name="ce59" office:value-type="string" table:number-columns-spanned="2" table:number-rows-spanned="1">
            <text:p>Total Económica 22110</text:p>
          </table:table-cell>
          <table:covered-table-cell table:style-name="ce59"/>
          <table:table-cell table:style-name="ce41" office:value-type="float" office:value="58000" table:number-columns-spanned="3" table:number-rows-spanned="1">
            <text:p>58000</text:p>
          </table:table-cell>
          <table:covered-table-cell table:number-columns-repeated="2" table:style-name="ce41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340">
            <text:p>340</text:p>
          </table:table-cell>
          <table:table-cell table:style-name="ce10" office:value-type="float" office:value="22114">
            <text:p>22114</text:p>
          </table:table-cell>
          <table:table-cell table:style-name="ce13" office:value-type="string" table:number-columns-spanned="3" table:number-rows-spanned="2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5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mate sumi otro sumi produc piscin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5">
          <table:table-cell table:style-name="ce6" table:number-columns-repeated="3"/>
          <table:table-cell table:style-name="ce13" office:value-type="string" table:number-columns-spanned="3" table:number-rows-spanned="1">
            <text:p>ADMÓN GRAL DEPORTES; SUMINISTRO PRODUCTOS DE PISCIN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8000" table:number-columns-spanned="3" table:number-rows-spanned="1">
            <text:p>18000</text:p>
          </table:table-cell>
          <table:covered-table-cell table:number-columns-repeated="2" table:style-name="ce31"/>
          <table:table-cell table:number-columns-repeated="1013"/>
        </table:table-row>
        <table:table-row table:style-name="ro53">
          <table:table-cell table:style-name="ce7" table:number-columns-repeated="3"/>
          <table:table-cell table:style-name="ce15" office:value-type="string" table:number-columns-spanned="3" table:number-rows-spanned="1">
            <text:p>gast corri bien servi mate sumi otro sumi produc piscina</text:p>
          </table:table-cell>
          <table:covered-table-cell table:number-columns-repeated="2" table:style-name="ce15"/>
          <table:table-cell table:style-name="ce43" office:value-type="string" table:number-columns-spanned="2" table:number-rows-spanned="1">
            <text:p>Total Económica 22114</text:p>
          </table:table-cell>
          <table:covered-table-cell table:style-name="ce43"/>
          <table:table-cell table:style-name="ce53" office:value-type="float" office:value="18000" table:number-columns-spanned="3" table:number-rows-spanned="1">
            <text:p>18000</text:p>
          </table:table-cell>
          <table:covered-table-cell table:number-columns-repeated="2" table:style-name="ce53"/>
          <table:table-cell table:number-columns-repeated="1013"/>
        </table:table-row>
        <table:table-row table:style-name="ro21" table:number-rows-repeated="1048541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28" table:style-name="ta2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6" table:default-cell-style-name="Excel_20_Built-in_20_Normal"/>
        <table:table-column table:style-name="co4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28">
            <text:p>28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132">
            <text:p>132</text:p>
          </table:table-cell>
          <table:table-cell table:style-name="ce9" office:value-type="float" office:value="22199">
            <text:p>22199</text:p>
          </table:table-cell>
          <table:table-cell table:style-name="ce12" office:value-type="string" table:number-columns-spanned="3" table:number-rows-spanned="1">
            <text:p>SEG Y ORD PÚB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135" table:number-columns-spanned="1" table:number-rows-spanned="2">
            <text:p>135</text:p>
          </table:table-cell>
          <table:table-cell table:style-name="ce10" office:value-type="float" office:value="22199" table:number-columns-spanned="1" table:number-rows-spanned="2">
            <text:p>22199</text:p>
          </table:table-cell>
          <table:table-cell table:style-name="ce13" office:value-type="string" table:number-columns-spanned="3" table:number-rows-spanned="1">
            <text:p>SEGURIDAD Y ORDEN PÚBLICO;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ROTECCIÓN CIVI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22199" table:number-columns-spanned="1" table:number-rows-spanned="2">
            <text:p>22199</text:p>
          </table:table-cell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4000" table:number-columns-spanned="3" table:number-rows-spanned="1">
            <text:p>4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AVIME VÍAS PÚBL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71" table:number-columns-spanned="1" table:number-rows-spanned="2">
            <text:p>171</text:p>
          </table:table-cell>
          <table:table-cell table:style-name="ce10" office:value-type="float" office:value="22199" table:number-columns-spanned="1" table:number-rows-spanned="2">
            <text:p>22199</text:p>
          </table:table-cell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ARQ Y JARD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22199" table:number-columns-spanned="1" table:number-rows-spanned="2">
            <text:p>22199</text:p>
          </table:table-cell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23" table:number-columns-spanned="1" table:number-rows-spanned="2">
            <text:p>323</text:p>
          </table:table-cell>
          <table:table-cell table:style-name="ce10" office:value-type="float" office:value="22199" table:number-columns-spanned="1" table:number-rows-spanned="2">
            <text:p>22199</text:p>
          </table:table-cell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FUNCION CENT ENSEÑANZA PREESC Y PRIM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42" table:number-columns-spanned="1" table:number-rows-spanned="2">
            <text:p>342</text:p>
          </table:table-cell>
          <table:table-cell table:style-name="ce10" office:value-type="float" office:value="22199" table:number-columns-spanned="1" table:number-rows-spanned="2">
            <text:p>22199</text:p>
          </table:table-cell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STALA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gast corri bien servi mater sumi otros suministro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0000" table:number-columns-spanned="3" table:number-rows-spanned="2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mater sumi otros suministros</text:p>
          </table:table-cell>
          <table:covered-table-cell table:number-columns-repeated="2" table:style-name="ce14"/>
          <table:table-cell table:style-name="ce60" office:value-type="string" table:number-columns-spanned="2" table:number-rows-spanned="1">
            <text:p>Total Económica 22199</text:p>
          </table:table-cell>
          <table:covered-table-cell table:style-name="ce60"/>
          <table:table-cell table:style-name="ce41" office:value-type="float" office:value="51000" table:number-columns-spanned="3" table:number-rows-spanned="1">
            <text:p>51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912">
            <text:p>912</text:p>
          </table:table-cell>
          <table:table-cell table:style-name="ce10" office:value-type="float" office:value="22200">
            <text:p>22200</text:p>
          </table:table-cell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 comuni servi telecomun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ÓRGANOS GOBIERNO; SERVICIOS TELECOMUNICACIONE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15000" table:number-columns-spanned="3" table:number-rows-spanned="1">
            <text:p>1500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44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29" table:style-name="ta2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48" table:default-cell-style-name="Excel_20_Built-in_20_Normal"/>
        <table:table-column table:style-name="co4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29">
            <text:p>29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920">
            <text:p>920</text:p>
          </table:table-cell>
          <table:table-cell table:style-name="ce9" office:value-type="float" office:value="22200">
            <text:p>22200</text:p>
          </table:table-cell>
          <table:table-cell table:style-name="ce12" office:value-type="string" table:number-columns-spanned="3" table:number-rows-spanned="1">
            <text:p>ADMINI GRAL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mate sumi otro comuni servi telecomuni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SERVICIOS TELECOMUNICACION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74899.11" table:number-columns-spanned="3" table:number-rows-spanned="2">
            <text:p>74899,11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mate sumi otro comuni servi telecomuni</text:p>
          </table:table-cell>
          <table:covered-table-cell table:number-columns-repeated="2" table:style-name="ce14"/>
          <table:table-cell table:style-name="ce59" office:value-type="string" table:number-columns-spanned="2" table:number-rows-spanned="1">
            <text:p>Total Económica 22200</text:p>
          </table:table-cell>
          <table:covered-table-cell table:style-name="ce59"/>
          <table:table-cell table:style-name="ce41" office:value-type="float" office:value="89899.11" table:number-columns-spanned="3" table:number-rows-spanned="1">
            <text:p>89899,11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38" office:value-type="string">
            <text:p>011</text:p>
          </table:table-cell>
          <table:table-cell table:style-name="ce10" office:value-type="float" office:value="22201">
            <text:p>22201</text:p>
          </table:table-cell>
          <table:table-cell table:style-name="ce13" office:value-type="string" table:number-columns-spanned="3" table:number-rows-spanned="1">
            <text:p>DEUDA PÚBLICA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 comuni post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201" table:number-columns-spanned="1" table:number-rows-spanned="2">
            <text:p>22201</text:p>
          </table:table-cell>
          <table:table-cell table:style-name="ce13" office:value-type="string" table:number-columns-spanned="3" table:number-rows-spanned="1">
            <text:p>DEUDA PÚBLICA; gast corri bien servi mate postal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1" office:value-type="float" office:value="5" table:number-columns-spanned="3" table:number-rows-spanned="1">
            <text:p>5</text:p>
          </table:table-cell>
          <table:covered-table-cell table:number-columns-repeated="2" table:style-name="ce6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mate sumi otro comuni postal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POSTAL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6974.39" table:number-columns-spanned="3" table:number-rows-spanned="2">
            <text:p>16974,39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mate sumi otro comuni postales</text:p>
          </table:table-cell>
          <table:covered-table-cell table:number-columns-repeated="2" table:style-name="ce14"/>
          <table:table-cell table:style-name="ce59" office:value-type="string" table:number-columns-spanned="2" table:number-rows-spanned="1">
            <text:p>Total Económica 22201</text:p>
          </table:table-cell>
          <table:covered-table-cell table:style-name="ce59"/>
          <table:table-cell table:style-name="ce41" office:value-type="float" office:value="16979.39" table:number-columns-spanned="3" table:number-rows-spanned="1">
            <text:p>16979,39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3">
            <text:p>133</text:p>
          </table:table-cell>
          <table:table-cell table:style-name="ce10" office:value-type="float" office:value="22300">
            <text:p>22300</text:p>
          </table:table-cell>
          <table:table-cell table:style-name="ce13" office:value-type="string" table:number-columns-spanned="3" table:number-rows-spanned="1">
            <text:p>ORDEN TRÁFICO Y EST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161" table:number-columns-spanned="1" table:number-rows-spanned="2">
            <text:p>161</text:p>
          </table:table-cell>
          <table:table-cell table:style-name="ce10" office:value-type="float" office:value="22300" table:number-columns-spanned="1" table:number-rows-spanned="2">
            <text:p>22300</text:p>
          </table:table-cell>
          <table:table-cell table:style-name="ce13" office:value-type="string" table:number-columns-spanned="3" table:number-rows-spanned="1">
            <text:p>ORDENACION TRAFICO Y ESTACIONAMIENTO;TRANSPORT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3570.22" table:number-columns-spanned="3" table:number-rows-spanned="1">
            <text:p>103570,22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BAST DOMI AGUA POT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22300" table:number-columns-spanned="1" table:number-rows-spanned="2">
            <text:p>22300</text:p>
          </table:table-cell>
          <table:table-cell table:style-name="ce13" office:value-type="string" table:number-columns-spanned="3" table:number-rows-spanned="1">
            <text:p>ABAST. <text:s/>DOM. <text:s/>AGUAS; TRANSPORT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28600.36" table:number-columns-spanned="3" table:number-rows-spanned="1">
            <text:p>228600,36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22300" table:number-columns-spanned="1" table:number-rows-spanned="2">
            <text:p>22300</text:p>
          </table:table-cell>
          <table:table-cell table:style-name="ce13" office:value-type="string" table:number-columns-spanned="3" table:number-rows-spanned="1">
            <text:p>ASIST. SOCIAL; TRANSPORT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65998.48" table:number-columns-spanned="3" table:number-rows-spanned="1">
            <text:p>265998,48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EDUC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22300" table:number-columns-spanned="1" table:number-rows-spanned="2">
            <text:p>22300</text:p>
          </table:table-cell>
          <table:table-cell table:style-name="ce13" office:value-type="string" table:number-columns-spanned="3" table:number-rows-spanned="1">
            <text:p>ADMÓN GRAL EDUCACIÓN; TRANSPORT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700" table:number-columns-spanned="3" table:number-rows-spanned="1">
            <text:p>10700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ADMON GRAL CULTURA; TRANSPORTE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20000" table:number-columns-spanned="3" table:number-rows-spanned="1">
            <text:p>2000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42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30" table:style-name="ta3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50" table:default-cell-style-name="Excel_20_Built-in_20_Normal"/>
        <table:table-column table:style-name="co5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30">
            <text:p>30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340">
            <text:p>340</text:p>
          </table:table-cell>
          <table:table-cell table:style-name="ce9" office:value-type="float" office:value="22300">
            <text:p>22300</text:p>
          </table:table-cell>
          <table:table-cell table:style-name="ce12" office:value-type="string" table:number-columns-spanned="3" table:number-rows-spanned="1">
            <text:p>ADMIN GRAL DEPOR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22300" table:number-columns-spanned="1" table:number-rows-spanned="2">
            <text:p>22300</text:p>
          </table:table-cell>
          <table:table-cell table:style-name="ce13" office:value-type="string" table:number-columns-spanned="3" table:number-rows-spanned="1">
            <text:p>ADMÓN GRAL DEPORTES; TRANSPORT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INFORMACIÓN Y PROMOCIÓN TURISTICA; TRANSPORT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9000" table:number-columns-spanned="3" table:number-rows-spanned="2">
            <text:p>900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es servi mater suminis transporte</text:p>
          </table:table-cell>
          <table:covered-table-cell table:number-columns-repeated="2" table:style-name="ce14"/>
          <table:table-cell table:style-name="ce60" office:value-type="string" table:number-columns-spanned="2" table:number-rows-spanned="1">
            <text:p>Total Económica 22300</text:p>
          </table:table-cell>
          <table:covered-table-cell table:style-name="ce60"/>
          <table:table-cell table:style-name="ce32" office:value-type="float" office:value="647869.06" table:number-columns-spanned="3" table:number-rows-spanned="1">
            <text:p>647869,06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5">
            <text:p>135</text:p>
          </table:table-cell>
          <table:table-cell table:style-name="ce10" office:value-type="float" office:value="22400">
            <text:p>22400</text:p>
          </table:table-cell>
          <table:table-cell table:style-name="ce13" office:value-type="string" table:number-columns-spanned="3" table:number-rows-spanned="1">
            <text:p>PROTECCIÓN CIVI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primas segu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22400" table:number-columns-spanned="1" table:number-rows-spanned="2">
            <text:p>22400</text:p>
          </table:table-cell>
          <table:table-cell table:style-name="ce13" office:value-type="string" table:number-columns-spanned="3" table:number-rows-spanned="1">
            <text:p>PROTECCIÓN CIVIL; PRIMAS SEGUR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44" office:value-type="float" office:value="200" table:number-columns-spanned="3" table:number-rows-spanned="1">
            <text:p>200</text:p>
          </table:table-cell>
          <table:covered-table-cell table:number-columns-repeated="2" table:style-name="ce44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primas segu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400" table:number-columns-spanned="1" table:number-rows-spanned="2">
            <text:p>22400</text:p>
          </table:table-cell>
          <table:table-cell table:style-name="ce13" office:value-type="string" table:number-columns-spanned="3" table:number-rows-spanned="1">
            <text:p>ADMÓN GRAL DEPORTES; Prima de Segu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 mater sumin otros primas seguro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ADMÓN GENERAL; PRIMAS SEGURO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84566.65" table:number-columns-spanned="3" table:number-rows-spanned="2">
            <text:p>184566,65</text:p>
          </table:table-cell>
          <table:covered-table-cell table:number-columns-repeated="2" table:style-name="ce31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 mater sumin otros primas seguros</text:p>
          </table:table-cell>
          <table:covered-table-cell table:number-columns-repeated="2" table:style-name="ce14"/>
          <table:table-cell table:style-name="ce60" office:value-type="string" table:number-columns-spanned="2" table:number-rows-spanned="1">
            <text:p>Total Económica 22400</text:p>
          </table:table-cell>
          <table:covered-table-cell table:style-name="ce60"/>
          <table:table-cell table:style-name="ce32" office:value-type="float" office:value="194766.65" table:number-columns-spanned="3" table:number-rows-spanned="1">
            <text:p>194766,65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920">
            <text:p>920</text:p>
          </table:table-cell>
          <table:table-cell table:style-name="ce10" office:value-type="float" office:value="22500">
            <text:p>22500</text:p>
          </table:table-cell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 mater sumin otros tributos estatal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7">
          <table:covered-table-cell table:number-columns-repeated="3" table:style-name="ce6"/>
          <table:table-cell table:style-name="ce13" office:value-type="string" table:number-columns-spanned="3" table:number-rows-spanned="2">
            <text:p>ADMÓN GENERAL; TRIBUTOS ESTATAL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3000" table:number-columns-spanned="3" table:number-rows-spanned="2">
            <text:p>13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 mater sumin otros tributos estatales</text:p>
          </table:table-cell>
          <table:covered-table-cell table:number-columns-repeated="2" table:style-name="ce14"/>
          <table:table-cell table:style-name="ce60" office:value-type="string" table:number-columns-spanned="2" table:number-rows-spanned="1">
            <text:p>Total Económica 22500</text:p>
          </table:table-cell>
          <table:covered-table-cell table:style-name="ce60"/>
          <table:table-cell table:style-name="ce41" office:value-type="float" office:value="13000" table:number-columns-spanned="3" table:number-rows-spanned="1">
            <text:p>13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920">
            <text:p>920</text:p>
          </table:table-cell>
          <table:table-cell table:style-name="ce10" office:value-type="float" office:value="22501">
            <text:p>22501</text:p>
          </table:table-cell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Tributos de las Comunidades Autónom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5">
          <table:table-cell table:style-name="ce6" table:number-columns-repeated="3"/>
          <table:table-cell table:style-name="ce13" office:value-type="string" table:number-columns-spanned="3" table:number-rows-spanned="1">
            <text:p>ADMÓN GENERAL; Tributos de las Comunidades Autónom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2820.3" table:number-columns-spanned="3" table:number-rows-spanned="1">
            <text:p>2820,3</text:p>
          </table:table-cell>
          <table:covered-table-cell table:number-columns-repeated="2" table:style-name="ce33"/>
          <table:table-cell table:number-columns-repeated="1013"/>
        </table:table-row>
        <table:table-row table:style-name="ro53">
          <table:table-cell table:style-name="ce7" table:number-columns-repeated="3"/>
          <table:table-cell table:style-name="ce15" office:value-type="string" table:number-columns-spanned="3" table:number-rows-spanned="1">
            <text:p>Tributos de las Comunidades Autónomas</text:p>
          </table:table-cell>
          <table:covered-table-cell table:number-columns-repeated="2" table:style-name="ce15"/>
          <table:table-cell table:style-name="ce62" office:value-type="string" table:number-columns-spanned="2" table:number-rows-spanned="1">
            <text:p>Total Económica 22501</text:p>
          </table:table-cell>
          <table:covered-table-cell table:style-name="ce62"/>
          <table:table-cell table:style-name="ce53" office:value-type="float" office:value="2820.3" table:number-columns-spanned="3" table:number-rows-spanned="1">
            <text:p>2820,3</text:p>
          </table:table-cell>
          <table:covered-table-cell table:number-columns-repeated="2" table:style-name="ce53"/>
          <table:table-cell table:number-columns-repeated="1013"/>
        </table:table-row>
        <table:table-row table:style-name="ro21" table:number-rows-repeated="1048542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31" table:style-name="ta3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52" table:default-cell-style-name="Excel_20_Built-in_20_Normal"/>
        <table:table-column table:style-name="co5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31">
            <text:p>31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1621">
            <text:p>1621</text:p>
          </table:table-cell>
          <table:table-cell table:style-name="ce9" office:value-type="float" office:value="22502">
            <text:p>22502</text:p>
          </table:table-cell>
          <table:table-cell table:style-name="ce12" office:value-type="string" table:number-columns-spanned="3" table:number-rows-spanned="1">
            <text:p>RECOG RESIDUOS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materi sumi otros tributos enti local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RECOG RESIDUOS; tributos de las EELL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58" office:value-type="float" office:value="1550000" table:number-columns-spanned="3" table:number-rows-spanned="2">
            <text:p>1550000</text:p>
          </table:table-cell>
          <table:covered-table-cell table:number-columns-repeated="2" table:style-name="ce58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58"/>
          <table:table-cell table:number-columns-repeated="1013"/>
        </table:table-row>
        <table:table-row table:style-name="ro43">
          <table:table-cell table:style-name="ce6"/>
          <table:table-cell table:style-name="ce10" office:value-type="float" office:value="432">
            <text:p>432</text:p>
          </table:table-cell>
          <table:table-cell table:style-name="ce10" office:value-type="float" office:value="22601">
            <text:p>22601</text:p>
          </table:table-cell>
          <table:table-cell table:style-name="ce14" office:value-type="string" table:number-columns-spanned="3" table:number-rows-spanned="1">
            <text:p>gast corri bien servi materi sumi otros tributos enti local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2502</text:p>
          </table:table-cell>
          <table:covered-table-cell table:style-name="ce24"/>
          <table:table-cell table:style-name="ce48" office:value-type="float" office:value="1550000" table:number-columns-spanned="3" table:number-rows-spanned="1">
            <text:p>1550000</text:p>
          </table:table-cell>
          <table:covered-table-cell table:number-columns-repeated="2" table:style-name="ce48"/>
          <table:table-cell table:number-columns-repeated="1013"/>
        </table:table-row>
        <table:table-row table:style-name="ro41">
          <table:table-cell table:style-name="ce6" table:number-columns-repeated="3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s gast diver proto repr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12" table:number-columns-spanned="1" table:number-rows-spanned="2">
            <text:p>912</text:p>
          </table:table-cell>
          <table:table-cell table:style-name="ce10" office:value-type="float" office:value="22601" table:number-columns-spanned="1" table:number-rows-spanned="2">
            <text:p>22601</text:p>
          </table:table-cell>
          <table:table-cell table:style-name="ce38" office:value-type="string" table:number-columns-spanned="5" table:number-rows-spanned="1">
            <text:p>INFORMACIÓN Y PROMOCIÓN TURISTICA; ATENCIONES PROTOCOLARIAS</text:p>
          </table:table-cell>
          <table:covered-table-cell table:number-columns-repeated="4" table:style-name="ce38"/>
          <table:table-cell table:style-name="ce33" office:value-type="float" office:value="3000" table:number-columns-spanned="3" table:number-rows-spanned="1">
            <text:p>3000</text:p>
          </table:table-cell>
          <table:covered-table-cell table:number-columns-repeated="2" table:style-name="ce33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2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mate sumi otros gast diver proto repr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52" table:number-columns-spanned="3" table:number-rows-spanned="1"/>
          <table:covered-table-cell table:number-columns-repeated="2" table:style-name="ce52"/>
          <table:table-cell table:style-name="ce23" table:number-columns-spanned="2" table:number-rows-spanned="1"/>
          <table:covered-table-cell table:style-name="ce23"/>
          <table:table-cell table:style-name="ce33" office:value-type="float" office:value="3000" table:number-columns-spanned="3" table:number-rows-spanned="2">
            <text:p>3000</text:p>
          </table:table-cell>
          <table:covered-table-cell table:number-columns-repeated="2" table:style-name="ce33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38" office:value-type="string" table:number-columns-spanned="5" table:number-rows-spanned="1">
            <text:p>ÓRGANOS GOBIERNO; ATENCIONES PROTOCOLARIAS Y REPRESENTATIVAS</text:p>
          </table:table-cell>
          <table:covered-table-cell table:number-columns-repeated="4" table:style-name="ce38"/>
          <table:covered-table-cell table:number-columns-repeated="3" table:style-name="ce33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47" office:value-type="string" table:number-columns-spanned="5" table:number-rows-spanned="1">
            <text:p>gast corri bien servi mate sumi otros gast diver proto repre <text:s text:c="32"/>Total Económica 22601</text:p>
          </table:table-cell>
          <table:covered-table-cell table:number-columns-repeated="4" table:style-name="ce47"/>
          <table:table-cell table:style-name="ce41" office:value-type="float" office:value="6000" table:number-columns-spanned="3" table:number-rows-spanned="1">
            <text:p>6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40">
            <text:p>340</text:p>
          </table:table-cell>
          <table:table-cell table:style-name="ce10" office:value-type="float" office:value="22602">
            <text:p>22602</text:p>
          </table:table-cell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s gast dive publi propag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22602" table:number-columns-spanned="1" table:number-rows-spanned="2">
            <text:p>22602</text:p>
          </table:table-cell>
          <table:table-cell table:style-name="ce13" office:value-type="string" table:number-columns-spanned="3" table:number-rows-spanned="1">
            <text:p>ADMÓN GRAL DEPORTES; Gastos diversos publicidad y propagand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1000" table:number-columns-spanned="3" table:number-rows-spanned="1">
            <text:p>1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ÓN GRAL COMER, TURIS Y PYMES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s gast dive publi propag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22602" table:number-columns-spanned="1" table:number-rows-spanned="2">
            <text:p>22602</text:p>
          </table:table-cell>
          <table:table-cell table:style-name="ce13" office:value-type="string" table:number-columns-spanned="3" table:number-rows-spanned="1">
            <text:p>ADMÓN GRAL COMERCIO, TURISMO; PUBLICIDAD Y PROPAGAND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s gast dive publi propag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912" table:number-columns-spanned="1" table:number-rows-spanned="2">
            <text:p>912</text:p>
          </table:table-cell>
          <table:table-cell table:style-name="ce10" office:value-type="float" office:value="22602" table:number-columns-spanned="1" table:number-rows-spanned="2">
            <text:p>22602</text:p>
          </table:table-cell>
          <table:table-cell table:style-name="ce13" office:value-type="string" table:number-columns-spanned="3" table:number-rows-spanned="1">
            <text:p>INFORMACIÓN Y PROMOCIÓN TURISTICA; PUBLICIDAD Y PROPAGAND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2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mate sumi otros gast dive publi propag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ÓRGANOS GOBIERNO; PUBLICIDAD Y PROPAGAND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0000" table:number-columns-spanned="3" table:number-rows-spanned="2">
            <text:p>20000</text:p>
          </table:table-cell>
          <table:covered-table-cell table:number-columns-repeated="2" table:style-name="ce31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mate sumi otros gast dive publi propag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2602</text:p>
          </table:table-cell>
          <table:covered-table-cell table:style-name="ce24"/>
          <table:table-cell table:style-name="ce41" office:value-type="float" office:value="36000" table:number-columns-spanned="3" table:number-rows-spanned="1">
            <text:p>36000</text:p>
          </table:table-cell>
          <table:covered-table-cell table:number-columns-repeated="2" table:style-name="ce41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920">
            <text:p>920</text:p>
          </table:table-cell>
          <table:table-cell table:style-name="ce10" office:value-type="float" office:value="22603">
            <text:p>22603</text:p>
          </table:table-cell>
          <table:table-cell table:style-name="ce13" office:value-type="string" table:number-columns-spanned="3" table:number-rows-spanned="2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5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mate sumi otros gast diver diarios ofi</text:p>
          </table:table-cell>
          <table:covered-table-cell table:number-columns-repeated="2" table:style-name="ce13"/>
          <table:covered-table-cell table:number-columns-repeated="2" table:style-name="ce23"/>
          <table:covered-table-cell table:number-columns-repeated="3" table:style-name="ce6"/>
          <table:table-cell table:number-columns-repeated="1013"/>
        </table:table-row>
        <table:table-row table:style-name="ro47">
          <table:table-cell table:style-name="ce7" table:number-columns-repeated="3"/>
          <table:table-cell table:style-name="ce39" office:value-type="string" table:number-columns-spanned="3" table:number-rows-spanned="1">
            <text:p>ADMÓN GENERAL; PUBLICACIÓN EN DIARIOS OFICIALE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15000" table:number-columns-spanned="3" table:number-rows-spanned="1">
            <text:p>1500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37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32" table:style-name="ta3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54" table:default-cell-style-name="Excel_20_Built-in_20_Normal"/>
        <table:table-column table:style-name="co5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32">
            <text:p>32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48">
          <table:table-cell table:style-name="ce5" table:number-columns-repeated="3"/>
          <table:table-cell table:style-name="ce54" office:value-type="string" table:number-columns-spanned="5" table:number-rows-spanned="1">
            <text:p>gast corri bien servi mate sumi otros gast diver diarios ofi <text:s text:c="34"/>Total Económica 22603</text:p>
          </table:table-cell>
          <table:covered-table-cell table:number-columns-repeated="4" table:style-name="ce54"/>
          <table:table-cell table:style-name="ce55" office:value-type="float" office:value="15000" table:number-columns-spanned="3" table:number-rows-spanned="1">
            <text:p>15000</text:p>
          </table:table-cell>
          <table:covered-table-cell table:number-columns-repeated="2" table:style-name="ce55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912">
            <text:p>912</text:p>
          </table:table-cell>
          <table:table-cell table:style-name="ce10" office:value-type="float" office:value="22604">
            <text:p>22604</text:p>
          </table:table-cell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s gast dive jurídi cont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604" table:number-columns-spanned="1" table:number-rows-spanned="2">
            <text:p>22604</text:p>
          </table:table-cell>
          <table:table-cell table:style-name="ce13" office:value-type="string" table:number-columns-spanned="3" table:number-rows-spanned="1">
            <text:p>ÓRGANOS GOBIERNO; JURÍDICOS, CONTENCIO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0000" table:number-columns-spanned="3" table:number-rows-spanned="1">
            <text:p>2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mate sumi otros gast dive jurídi cont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JURÍDICOS, CONTENCIOSO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66075.05" table:number-columns-spanned="3" table:number-rows-spanned="2">
            <text:p>66075,05</text:p>
          </table:table-cell>
          <table:covered-table-cell table:number-columns-repeated="2" table:style-name="ce31"/>
          <table:table-cell table:number-columns-repeated="1013"/>
        </table:table-row>
        <table:table-row table:style-name="ro26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52">
          <table:table-cell table:style-name="ce6"/>
          <table:table-cell table:style-name="ce10" office:value-type="float" office:value="432">
            <text:p>432</text:p>
          </table:table-cell>
          <table:table-cell table:style-name="ce10" office:value-type="float" office:value="22606">
            <text:p>22606</text:p>
          </table:table-cell>
          <table:table-cell table:style-name="ce14" office:value-type="string" table:number-columns-spanned="3" table:number-rows-spanned="1">
            <text:p>gast corri bien servi mate sumi otros gast dive jurídi conte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2604</text:p>
          </table:table-cell>
          <table:covered-table-cell table:style-name="ce24"/>
          <table:table-cell table:style-name="ce41" office:value-type="float" office:value="86075.05" table:number-columns-spanned="3" table:number-rows-spanned="1">
            <text:p>86075,05</text:p>
          </table:table-cell>
          <table:covered-table-cell table:number-columns-repeated="2" table:style-name="ce41"/>
          <table:table-cell table:number-columns-repeated="1013"/>
        </table:table-row>
        <table:table-row table:style-name="ro41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mate sumi otros gast dive reun confer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52" table:number-columns-spanned="3" table:number-rows-spanned="1"/>
          <table:covered-table-cell table:number-columns-repeated="2" table:style-name="ce52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2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38" office:value-type="string" table:number-columns-spanned="5" table:number-rows-spanned="1">
            <text:p>INFORMACIÓN Y PROMOCIÓN TURISTICA; REUNIONES, CONFERENCIAS Y</text:p>
          </table:table-cell>
          <table:covered-table-cell table:number-columns-repeated="4" table:style-name="ce38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47" office:value-type="string" table:number-columns-spanned="5" table:number-rows-spanned="1">
            <text:p>gast corri bien servi mate sumi otros gast dive reun confere <text:s text:c="30"/>Total Económica 22606</text:p>
          </table:table-cell>
          <table:covered-table-cell table:number-columns-repeated="4" table:style-name="ce47"/>
          <table:table-cell table:style-name="ce41" office:value-type="float" office:value="10000" table:number-columns-spanned="3" table:number-rows-spanned="1">
            <text:p>10000</text:p>
          </table:table-cell>
          <table:covered-table-cell table:number-columns-repeated="2" table:style-name="ce41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432">
            <text:p>432</text:p>
          </table:table-cell>
          <table:table-cell table:style-name="ce10" office:value-type="float" office:value="22607">
            <text:p>22607</text:p>
          </table:table-cell>
          <table:table-cell table:style-name="ce13" office:value-type="string" table:number-columns-spanned="3" table:number-rows-spanned="2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5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mate sumi otros gast dive oposi prueb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VIAJE Y ALOJAMIENTO ECOTUR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3" office:value-type="float" office:value="6000" table:number-columns-spanned="3" table:number-rows-spanned="2">
            <text:p>6000</text:p>
          </table:table-cell>
          <table:covered-table-cell table:number-columns-repeated="2" table:style-name="ce33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3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mate sumi otros gast dive oposi prueba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2607</text:p>
          </table:table-cell>
          <table:covered-table-cell table:style-name="ce24"/>
          <table:table-cell table:style-name="ce41" office:value-type="float" office:value="6000" table:number-columns-spanned="3" table:number-rows-spanned="1">
            <text:p>6000</text:p>
          </table:table-cell>
          <table:covered-table-cell table:number-columns-repeated="2" table:style-name="ce41"/>
          <table:table-cell table:number-columns-repeated="1013"/>
        </table:table-row>
        <table:table-row table:style-name="ro6">
          <table:table-cell table:style-name="ce6"/>
          <table:table-cell table:style-name="ce10" office:value-type="float" office:value="340">
            <text:p>340</text:p>
          </table:table-cell>
          <table:table-cell table:style-name="ce10" office:value-type="float" office:value="22608">
            <text:p>22608</text:p>
          </table:table-cell>
          <table:table-cell table:style-name="ce13" office:value-type="string" table:number-columns-spanned="3" table:number-rows-spanned="2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5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OS V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7">
          <table:covered-table-cell table:number-columns-repeated="3" table:style-name="ce6"/>
          <table:table-cell table:style-name="ce13" office:value-type="string" table:number-columns-spanned="3" table:number-rows-spanned="2">
            <text:p>ADMÓN GRAL DEPORTES; GASTOS VARIOS EVENTOS DEPORTIVO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34888.12" table:number-columns-spanned="3" table:number-rows-spanned="2">
            <text:p>34888,12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OS VARIO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2608</text:p>
          </table:table-cell>
          <table:covered-table-cell table:style-name="ce24"/>
          <table:table-cell table:style-name="ce41" office:value-type="float" office:value="34888.12" table:number-columns-spanned="3" table:number-rows-spanned="1">
            <text:p>34888,12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34">
            <text:p>334</text:p>
          </table:table-cell>
          <table:table-cell table:style-name="ce10" office:value-type="float" office:value="22609">
            <text:p>22609</text:p>
          </table:table-cell>
          <table:table-cell table:style-name="ce13" office:value-type="string" table:number-columns-spanned="3" table:number-rows-spanned="1">
            <text:p>PROMO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 gast dive act cult dep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38" table:number-columns-spanned="1" table:number-rows-spanned="2">
            <text:p>338</text:p>
          </table:table-cell>
          <table:table-cell table:style-name="ce10" office:value-type="float" office:value="22609" table:number-columns-spanned="1" table:number-rows-spanned="2">
            <text:p>22609</text:p>
          </table:table-cell>
          <table:table-cell table:style-name="ce13" office:value-type="string" table:number-columns-spanned="3" table:number-rows-spanned="1">
            <text:p>Actividades culturales y deportiv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92000" table:number-columns-spanned="3" table:number-rows-spanned="1">
            <text:p>292000</text:p>
          </table:table-cell>
          <table:covered-table-cell table:number-columns-repeated="2" table:style-name="ce31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FIEST POPU Y FEJOS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2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mate sumi otro gast dive act cult dep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54">
          <table:table-cell table:style-name="ce7" table:number-columns-repeated="3"/>
          <table:table-cell table:style-name="ce39" office:value-type="string" table:number-columns-spanned="3" table:number-rows-spanned="1">
            <text:p>FIESTAS POPULARES Y FESTEJOS; FIESTAS MUNICIPIO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306000" table:number-columns-spanned="3" table:number-rows-spanned="1">
            <text:p>30600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37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33" table:style-name="ta3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56" table:default-cell-style-name="Excel_20_Built-in_20_Normal"/>
        <table:table-column table:style-name="co5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33">
            <text:p>33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48">
          <table:table-cell table:style-name="ce5" table:number-columns-repeated="3"/>
          <table:table-cell table:style-name="ce54" office:value-type="string" table:number-columns-spanned="5" table:number-rows-spanned="1">
            <text:p>gast corri bien servi mate sumi otro gast dive act cult depo <text:s text:c="32"/>Total Económica 22609</text:p>
          </table:table-cell>
          <table:covered-table-cell table:number-columns-repeated="4" table:style-name="ce54"/>
          <table:table-cell table:style-name="ce55" office:value-type="float" office:value="598000" table:number-columns-spanned="3" table:number-rows-spanned="1">
            <text:p>598000</text:p>
          </table:table-cell>
          <table:covered-table-cell table:number-columns-repeated="2" table:style-name="ce55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912">
            <text:p>912</text:p>
          </table:table-cell>
          <table:table-cell table:style-name="ce10" office:value-type="float" office:value="22615">
            <text:p>22615</text:p>
          </table:table-cell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OS VAR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ÓRGANOS GOBIERNO; GASTOS COMIDA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3" office:value-type="float" office:value="1000" table:number-columns-spanned="3" table:number-rows-spanned="2">
            <text:p>1000</text:p>
          </table:table-cell>
          <table:covered-table-cell table:number-columns-repeated="2" table:style-name="ce33"/>
          <table:table-cell table:number-columns-repeated="1013"/>
        </table:table-row>
        <table:table-row table:style-name="ro26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3"/>
          <table:table-cell table:number-columns-repeated="1013"/>
        </table:table-row>
        <table:table-row table:style-name="ro33">
          <table:table-cell table:style-name="ce6" table:number-columns-repeated="3"/>
          <table:table-cell table:style-name="ce14" office:value-type="string" table:number-columns-spanned="3" table:number-rows-spanned="1">
            <text:p>GASTOS VARIOS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22615</text:p>
          </table:table-cell>
          <table:covered-table-cell table:style-name="ce63"/>
          <table:table-cell table:style-name="ce41" office:value-type="float" office:value="1000" table:number-columns-spanned="3" table:number-rows-spanned="1">
            <text:p>1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22699">
            <text:p>22699</text:p>
          </table:table-cell>
          <table:table-cell table:style-name="ce13" office:value-type="string" table:number-columns-spanned="3" table:number-rows-spanned="1">
            <text:p>SEG Y ORD PÚ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135" table:number-columns-spanned="1" table:number-rows-spanned="2">
            <text:p>135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SEGURIDAD Y ORDEN PÚBLICO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1989.71" table:number-columns-spanned="3" table:number-rows-spanned="1">
            <text:p>11989,71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ROTECCIÓN CIVI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51" table:number-columns-spanned="1" table:number-rows-spanned="2">
            <text:p>151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PROTECCIÓN CIVIL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1532" table:number-columns-spanned="1" table:number-rows-spanned="2">
            <text:p>1532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URBANISMO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AVIME VÍAS PÚBL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64" table:number-columns-spanned="1" table:number-rows-spanned="2">
            <text:p>164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VÍAS PÚBLICAS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CEMEN Y SERVI FUN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170" table:number-columns-spanned="1" table:number-rows-spanned="2">
            <text:p>170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CEMENTERIO Y SERV FUNERARIOS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6000" table:number-columns-spanned="3" table:number-rows-spanned="1">
            <text:p>6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 GRAL MED AMB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71" table:number-columns-spanned="1" table:number-rows-spanned="2">
            <text:p>171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ADMON GRAL MEDIO AMBIENTE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PARQ Y JARD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4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PARQUES Y JARDINES; <text:s/>OTROS GASTOS DIVERSO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10000" table:number-columns-spanned="3" table:number-rows-spanned="1">
            <text:p>1000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42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34" table:style-name="ta3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34">
            <text:p>34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231">
            <text:p>231</text:p>
          </table:table-cell>
          <table:table-cell table:style-name="ce9" office:value-type="float" office:value="22699">
            <text:p>22699</text:p>
          </table:table-cell>
          <table:table-cell table:style-name="ce45" office:value-type="string" table:number-columns-spanned="4" table:number-rows-spanned="1">
            <text:p>ASIS SOCIAL PRIMA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241" table:number-columns-spanned="1" table:number-rows-spanned="2">
            <text:p>241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38" office:value-type="string" table:number-columns-spanned="4" table:number-rows-spanned="1">
            <text:p>ASIST. SOCIAL; OTROS GASTOS DIVERSOS</text:p>
          </table:table-cell>
          <table:covered-table-cell table:number-columns-repeated="3" table:style-name="ce38"/>
          <table:table-cell table:style-name="ce31" office:value-type="float" office:value="46000" table:number-columns-spanned="3" table:number-rows-spanned="1">
            <text:p>46000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OMEN EMPLEO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11" table:number-columns-spanned="1" table:number-rows-spanned="2">
            <text:p>311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38" office:value-type="string" table:number-columns-spanned="4" table:number-rows-spanned="1">
            <text:p>FOMENTO EMPLEO; OTROS GASTOS DIVERSOS</text:p>
          </table:table-cell>
          <table:covered-table-cell table:number-columns-repeated="3" table:style-name="ce38"/>
          <table:table-cell table:style-name="ce31" office:value-type="float" office:value="283848.64" table:number-columns-spanned="3" table:number-rows-spanned="1">
            <text:p>283848,64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ROTE SALUBRI PÚBLI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38" office:value-type="string" table:number-columns-spanned="4" table:number-rows-spanned="1">
            <text:p>PROTECCIÓN SALUD PÚBLICA; OTROS GASTOS DIVERSOS</text:p>
          </table:table-cell>
          <table:covered-table-cell table:number-columns-repeated="3" table:style-name="ce38"/>
          <table:table-cell table:style-name="ce33" office:value-type="float" office:value="8000" table:number-columns-spanned="3" table:number-rows-spanned="1">
            <text:p>8000</text:p>
          </table:table-cell>
          <table:covered-table-cell table:number-columns-repeated="2" table:style-name="ce33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EDU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23" table:number-columns-spanned="1" table:number-rows-spanned="2">
            <text:p>323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38" office:value-type="string" table:number-columns-spanned="4" table:number-rows-spanned="1">
            <text:p>ADMÓN GRAL EDUCACIÓN; OTROS GASTOS DIVERSOS</text:p>
          </table:table-cell>
          <table:covered-table-cell table:number-columns-repeated="3" table:style-name="ce38"/>
          <table:table-cell table:style-name="ce31" office:value-type="float" office:value="20000" table:number-columns-spanned="3" table:number-rows-spanned="1">
            <text:p>20000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38" office:value-type="string" table:number-columns-spanned="4" table:number-rows-spanned="1">
            <text:p>FUNCIONAMIENTO CTROS ENSEÑANZA PRESCOLAR Y PRIMARIA; OTROS G</text:p>
          </table:table-cell>
          <table:covered-table-cell table:number-columns-repeated="3" table:style-name="ce38"/>
          <table:table-cell table:style-name="ce31" office:value-type="float" office:value="16500" table:number-columns-spanned="3" table:number-rows-spanned="1">
            <text:p>16500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CULTU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38" office:value-type="string" table:number-columns-spanned="4" table:number-rows-spanned="1">
            <text:p>ADMÓN GRAL CULTURA; OTROS GASTOS DIVERSOS JUVENTUD</text:p>
          </table:table-cell>
          <table:covered-table-cell table:number-columns-repeated="3" table:style-name="ce38"/>
          <table:table-cell table:style-name="ce31" office:value-type="float" office:value="61000" table:number-columns-spanned="3" table:number-rows-spanned="1">
            <text:p>61000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 GRAL DEPO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410" table:number-columns-spanned="1" table:number-rows-spanned="2">
            <text:p>410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38" office:value-type="string" table:number-columns-spanned="4" table:number-rows-spanned="1">
            <text:p>ADMÓN GRAL DEPORTES; OTROS GASTOS DIVERSOS</text:p>
          </table:table-cell>
          <table:covered-table-cell table:number-columns-repeated="3" table:style-name="ce38"/>
          <table:table-cell table:style-name="ce33" office:value-type="float" office:value="7000" table:number-columns-spanned="3" table:number-rows-spanned="1">
            <text:p>7000</text:p>
          </table:table-cell>
          <table:covered-table-cell table:number-columns-repeated="2" table:style-name="ce33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AGRICU, GANA Y PES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38" office:value-type="string" table:number-columns-spanned="4" table:number-rows-spanned="1">
            <text:p>ADMÓN GRAL AGRICULTURA, GANADERÍA Y PESCA; OTROS GASTOS DIVE</text:p>
          </table:table-cell>
          <table:covered-table-cell table:number-columns-repeated="3" table:style-name="ce38"/>
          <table:table-cell table:style-name="ce31" office:value-type="float" office:value="75000" table:number-columns-spanned="3" table:number-rows-spanned="1">
            <text:p>75000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ÓN GRAL COMER, TURIS Y PYMES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gast corri bienes y serv mater sumi otros gastos diversos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7">
          <table:table-cell table:style-name="ce7" table:number-columns-repeated="3"/>
          <table:table-cell table:style-name="ce46" office:value-type="string" table:number-columns-spanned="4" table:number-rows-spanned="1">
            <text:p>ADMÓN GRAL COMERCIO, TURISMO; OTROS GASTOS DIVERSOS</text:p>
          </table:table-cell>
          <table:covered-table-cell table:number-columns-repeated="3" table:style-name="ce46"/>
          <table:table-cell table:style-name="ce49" office:value-type="float" office:value="9875.63" table:number-columns-spanned="3" table:number-rows-spanned="1">
            <text:p>9875,63</text:p>
          </table:table-cell>
          <table:covered-table-cell table:number-columns-repeated="2" table:style-name="ce49"/>
          <table:table-cell table:number-columns-repeated="1014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35" table:style-name="ta3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58" table:default-cell-style-name="Excel_20_Built-in_20_Normal"/>
        <table:table-column table:style-name="co5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35">
            <text:p>35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432">
            <text:p>432</text:p>
          </table:table-cell>
          <table:table-cell table:style-name="ce9" office:value-type="float" office:value="22699">
            <text:p>22699</text:p>
          </table:table-cell>
          <table:table-cell table:style-name="ce12" office:value-type="string" table:number-columns-spanned="3" table:number-rows-spanned="1">
            <text:p>INFO Y PROMO TURÍS.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433" table:number-columns-spanned="1" table:number-rows-spanned="2">
            <text:p>433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INFORMACIÓN Y PROMOCIÓN TURISTICA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DESARRO EMPRESARI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40" table:number-columns-spanned="1" table:number-rows-spanned="2">
            <text:p>440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DESARROLLO EMPRESARIAL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TRANSPO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12" table:number-columns-spanned="1" table:number-rows-spanned="2">
            <text:p>912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ADMÓN GRAL TRANSPORTE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ÓRGANOS GOBIERNO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5000" table:number-columns-spanned="3" table:number-rows-spanned="1">
            <text:p>15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24" table:number-columns-spanned="1" table:number-rows-spanned="2">
            <text:p>924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ADMÓN GENERAL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32791.83" table:number-columns-spanned="3" table:number-rows-spanned="1">
            <text:p>32791,83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ARTI CIUDADAN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PARTICIPACIÓN CIUDADANA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3" table:number-columns-spanned="1" table:number-rows-spanned="2">
            <text:p>933</text:p>
          </table:table-cell>
          <table:table-cell table:style-name="ce10" office:value-type="float" office:value="22699" table:number-columns-spanned="1" table:number-rows-spanned="2">
            <text:p>22699</text:p>
          </table:table-cell>
          <table:table-cell table:style-name="ce13" office:value-type="string" table:number-columns-spanned="3" table:number-rows-spanned="1">
            <text:p>POLÍTICA ECONÓMICA Y FISCAL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0000" table:number-columns-spanned="3" table:number-rows-spanned="1">
            <text:p>2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GESTI PATR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5">
          <table:table-cell table:style-name="ce6" table:number-columns-repeated="3"/>
          <table:table-cell table:style-name="ce13" office:value-type="string" table:number-columns-spanned="3" table:number-rows-spanned="1">
            <text:p>GESTIÓN PATRIMONIO; OTROS GASTOS DIVERS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36">
          <table:table-cell table:style-name="ce7" table:number-columns-repeated="3"/>
          <table:table-cell table:style-name="ce15" office:value-type="string" table:number-columns-spanned="3" table:number-rows-spanned="1">
            <text:p>gast corri bienes y serv mater sumi otros gastos diversos</text:p>
          </table:table-cell>
          <table:covered-table-cell table:number-columns-repeated="2" table:style-name="ce15"/>
          <table:table-cell table:style-name="ce25" office:value-type="string" table:number-columns-spanned="2" table:number-rows-spanned="1">
            <text:p>Total Económica 22699</text:p>
          </table:table-cell>
          <table:covered-table-cell table:style-name="ce25"/>
          <table:table-cell table:style-name="ce34" office:value-type="float" office:value="678005.81" table:number-columns-spanned="3" table:number-rows-spanned="1">
            <text:p>678005,81</text:p>
          </table:table-cell>
          <table:covered-table-cell table:number-columns-repeated="2" table:style-name="ce34"/>
          <table:table-cell table:number-columns-repeated="1013"/>
        </table:table-row>
        <table:table-row table:style-name="ro21" table:number-rows-repeated="1048545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36" table:style-name="ta3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0" table:default-cell-style-name="Excel_20_Built-in_20_Normal"/>
        <table:table-column table:style-name="co6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36">
            <text:p>36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163">
            <text:p>163</text:p>
          </table:table-cell>
          <table:table-cell table:style-name="ce9" office:value-type="float" office:value="22700">
            <text:p>22700</text:p>
          </table:table-cell>
          <table:table-cell table:style-name="ce12" office:value-type="string" table:number-columns-spanned="3" table:number-rows-spanned="1">
            <text:p>LIMPI VIARIA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 servi materi sumini otro trab limpi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11" table:number-columns-spanned="1" table:number-rows-spanned="2">
            <text:p>311</text:p>
          </table:table-cell>
          <table:table-cell table:style-name="ce10" office:value-type="float" office:value="22700" table:number-columns-spanned="1" table:number-rows-spanned="2">
            <text:p>22700</text:p>
          </table:table-cell>
          <table:table-cell table:style-name="ce13" office:value-type="string" table:number-columns-spanned="3" table:number-rows-spanned="1">
            <text:p>LIMPIEZA VIARIA; LIMPIEZA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58" office:value-type="float" office:value="1914279.98" table:number-columns-spanned="3" table:number-rows-spanned="1">
            <text:p>1914279,98</text:p>
          </table:table-cell>
          <table:covered-table-cell table:number-columns-repeated="2" table:style-name="ce58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ROTE SALUBRI PÚBL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 servi materi sumini otro trab limpi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42" table:number-columns-spanned="1" table:number-rows-spanned="2">
            <text:p>342</text:p>
          </table:table-cell>
          <table:table-cell table:style-name="ce10" office:value-type="float" office:value="22700" table:number-columns-spanned="1" table:number-rows-spanned="2">
            <text:p>22700</text:p>
          </table:table-cell>
          <table:table-cell table:style-name="ce13" office:value-type="string" table:number-columns-spanned="3" table:number-rows-spanned="1">
            <text:p>PROTECCIÓN SALUD PÚBLICA; LIMPIEZA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62357.46" table:number-columns-spanned="3" table:number-rows-spanned="1">
            <text:p>62357,46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STALA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e servi materi sumini otro trab limpi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700" table:number-columns-spanned="1" table:number-rows-spanned="2">
            <text:p>22700</text:p>
          </table:table-cell>
          <table:table-cell table:style-name="ce13" office:value-type="string" table:number-columns-spanned="3" table:number-rows-spanned="1">
            <text:p>INSTAL. DEPORTIVAS; LIMPIEZA Y ASE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581146.89" table:number-columns-spanned="3" table:number-rows-spanned="1">
            <text:p>581146,89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e servi materi sumini otro trab limpi y aseo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LIMPIEZA Y ASEO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478021.92" table:number-columns-spanned="3" table:number-rows-spanned="2">
            <text:p>478021,92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gast corri biene servi materi sumini otro trab limpi y aseo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22700</text:p>
          </table:table-cell>
          <table:covered-table-cell table:style-name="ce63"/>
          <table:table-cell table:style-name="ce48" office:value-type="float" office:value="3035806.25" table:number-columns-spanned="3" table:number-rows-spanned="1">
            <text:p>3035806,25</text:p>
          </table:table-cell>
          <table:covered-table-cell table:number-columns-repeated="2" table:style-name="ce48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3">
            <text:p>133</text:p>
          </table:table-cell>
          <table:table-cell table:style-name="ce10" office:value-type="float" office:value="22701">
            <text:p>22701</text:p>
          </table:table-cell>
          <table:table-cell table:style-name="ce13" office:value-type="string" table:number-columns-spanned="3" table:number-rows-spanned="1">
            <text:p>ORDEN TRÁFICO Y EST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 trab empre seguridad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22701" table:number-columns-spanned="1" table:number-rows-spanned="2">
            <text:p>22701</text:p>
          </table:table-cell>
          <table:table-cell table:style-name="ce13" office:value-type="string" table:number-columns-spanned="3" table:number-rows-spanned="1">
            <text:p>ORDENACIÓN TRÁFICO Y ESTACION; Trab realiz otras E Seguridad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771.56" table:number-columns-spanned="3" table:number-rows-spanned="1">
            <text:p>10771,56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 sumi otro trab empre seguridad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22701" table:number-columns-spanned="1" table:number-rows-spanned="2">
            <text:p>22701</text:p>
          </table:table-cell>
          <table:table-cell table:style-name="ce13" office:value-type="string" table:number-columns-spanned="3" table:number-rows-spanned="1">
            <text:p>ADMÓN GRAL CULTURA; SEGURIDAD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55000" table:number-columns-spanned="3" table:number-rows-spanned="1">
            <text:p>55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 GRAL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mate sumi otro trab empre seguridad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RAL DEPORTES; SEGURIDAD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0000" table:number-columns-spanned="3" table:number-rows-spanned="2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mate sumi otro trab empre seguridad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22701</text:p>
          </table:table-cell>
          <table:covered-table-cell table:style-name="ce63"/>
          <table:table-cell table:style-name="ce41" office:value-type="float" office:value="75771.56" table:number-columns-spanned="3" table:number-rows-spanned="1">
            <text:p>75771,56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51">
            <text:p>151</text:p>
          </table:table-cell>
          <table:table-cell table:style-name="ce10" office:value-type="float" office:value="22706">
            <text:p>22706</text:p>
          </table:table-cell>
          <table:table-cell table:style-name="ce13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gast corri bien servi mater sumi y otro trab estud trab tc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URBANISMO; ESTUDIOS Y TRABAJOS TÉCNICO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130000" table:number-columns-spanned="3" table:number-rows-spanned="1">
            <text:p>13000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42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37" table:style-name="ta3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37">
            <text:p>37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1532">
            <text:p>1532</text:p>
          </table:table-cell>
          <table:table-cell table:style-name="ce9" office:value-type="float" office:value="22706">
            <text:p>22706</text:p>
          </table:table-cell>
          <table:table-cell table:style-name="ce45" office:value-type="string" table:number-columns-spanned="4" table:number-rows-spanned="1">
            <text:p>PAVIME VÍAS PÚBLI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161" table:number-columns-spanned="1" table:number-rows-spanned="2">
            <text:p>161</text:p>
          </table:table-cell>
          <table:table-cell table:style-name="ce10" office:value-type="float" office:value="22706" table:number-columns-spanned="1" table:number-rows-spanned="2">
            <text:p>22706</text:p>
          </table:table-cell>
          <table:table-cell table:style-name="ce38" office:value-type="string" table:number-columns-spanned="4" table:number-rows-spanned="1">
            <text:p>VÍAS PÚBLICAS; ESTUDIOS Y TRABAJOS TÉCNICOS.</text:p>
          </table:table-cell>
          <table:covered-table-cell table:number-columns-repeated="3" table:style-name="ce38"/>
          <table:table-cell table:style-name="ce31" office:value-type="float" office:value="40000" table:number-columns-spanned="3" table:number-rows-spanned="1">
            <text:p>40000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BAST DOMI AGUA POT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621" table:number-columns-spanned="1" table:number-rows-spanned="2">
            <text:p>1621</text:p>
          </table:table-cell>
          <table:table-cell table:style-name="ce10" office:value-type="float" office:value="22706" table:number-columns-spanned="1" table:number-rows-spanned="2">
            <text:p>22706</text:p>
          </table:table-cell>
          <table:table-cell table:style-name="ce38" office:value-type="string" table:number-columns-spanned="4" table:number-rows-spanned="1">
            <text:p>ABAST. DOM. AGUAS; ESTUDIOS Y TRABAJOS TÉCNICO</text:p>
          </table:table-cell>
          <table:covered-table-cell table:number-columns-repeated="3" table:style-name="ce38"/>
          <table:table-cell table:style-name="ce31" office:value-type="float" office:value="213738.24" table:number-columns-spanned="3" table:number-rows-spanned="1">
            <text:p>213738,24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RECOG RESIDUOS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22706" table:number-columns-spanned="1" table:number-rows-spanned="2">
            <text:p>22706</text:p>
          </table:table-cell>
          <table:table-cell table:style-name="ce38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38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SIS SOCIAL PRIM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11" table:number-columns-spanned="1" table:number-rows-spanned="2">
            <text:p>311</text:p>
          </table:table-cell>
          <table:table-cell table:style-name="ce10" office:value-type="float" office:value="22706" table:number-columns-spanned="1" table:number-rows-spanned="2">
            <text:p>22706</text:p>
          </table:table-cell>
          <table:table-cell table:style-name="ce38" office:value-type="string" table:number-columns-spanned="4" table:number-rows-spanned="1">
            <text:p>ASIST. SOCIAL; ESTUDIOS Y TRABAJOS TÉCNICOS</text:p>
          </table:table-cell>
          <table:covered-table-cell table:number-columns-repeated="3" table:style-name="ce38"/>
          <table:table-cell table:style-name="ce31" office:value-type="float" office:value="144868.58" table:number-columns-spanned="3" table:number-rows-spanned="1">
            <text:p>144868,58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ROTE SALUBRI PÚBLI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22706" table:number-columns-spanned="1" table:number-rows-spanned="2">
            <text:p>22706</text:p>
          </table:table-cell>
          <table:table-cell table:style-name="ce38" office:value-type="string" table:number-columns-spanned="4" table:number-rows-spanned="1">
            <text:p>PROTECCIÓN SALUD PÚBLICA; <text:s/>ESTUDIOS Y TRABAJOS TÉCNICOS</text:p>
          </table:table-cell>
          <table:covered-table-cell table:number-columns-repeated="3" table:style-name="ce38"/>
          <table:table-cell table:style-name="ce31" office:value-type="float" office:value="53047.05" table:number-columns-spanned="3" table:number-rows-spanned="1">
            <text:p>53047,05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EDU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40" table:number-columns-spanned="1" table:number-rows-spanned="2">
            <text:p>340</text:p>
          </table:table-cell>
          <table:table-cell table:style-name="ce10" office:value-type="float" office:value="22706" table:number-columns-spanned="1" table:number-rows-spanned="2">
            <text:p>22706</text:p>
          </table:table-cell>
          <table:table-cell table:style-name="ce38" office:value-type="string" table:number-columns-spanned="4" table:number-rows-spanned="1">
            <text:p>ADMÓN GRAL EDUCACIÓN; ESTUDIOS Y TRABAJOS TÉCNICOS.</text:p>
          </table:table-cell>
          <table:covered-table-cell table:number-columns-repeated="3" table:style-name="ce38"/>
          <table:table-cell table:style-name="ce31" office:value-type="float" office:value="49165.97" table:number-columns-spanned="3" table:number-rows-spanned="1">
            <text:p>49165,97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 GRAL DEPO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410" table:number-columns-spanned="1" table:number-rows-spanned="2">
            <text:p>410</text:p>
          </table:table-cell>
          <table:table-cell table:style-name="ce10" office:value-type="float" office:value="22706" table:number-columns-spanned="1" table:number-rows-spanned="2">
            <text:p>22706</text:p>
          </table:table-cell>
          <table:table-cell table:style-name="ce38" office:value-type="string" table:number-columns-spanned="4" table:number-rows-spanned="1">
            <text:p>ADMÓN GRAL DEPORTES; ESTUDIOS Y TRABAJOS TÉCNICOS</text:p>
          </table:table-cell>
          <table:covered-table-cell table:number-columns-repeated="3" table:style-name="ce38"/>
          <table:table-cell table:style-name="ce31" office:value-type="float" office:value="20000" table:number-columns-spanned="3" table:number-rows-spanned="1">
            <text:p>20000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AGRICU, GANA Y PES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22706" table:number-columns-spanned="1" table:number-rows-spanned="2">
            <text:p>22706</text:p>
          </table:table-cell>
          <table:table-cell table:style-name="ce38" office:value-type="string" table:number-columns-spanned="4" table:number-rows-spanned="1">
            <text:p>ADMÓN GRAL AGRICULTURA, GANADERÍA Y PESCA; Estudios y Trabaj</text:p>
          </table:table-cell>
          <table:covered-table-cell table:number-columns-repeated="3" table:style-name="ce38"/>
          <table:table-cell table:style-name="ce31" office:value-type="float" office:value="35601.47" table:number-columns-spanned="3" table:number-rows-spanned="1">
            <text:p>35601,47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INFO Y PROMO TURÍS.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gast corri bien servi mater sumi y otro trab estud trab tco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7">
          <table:table-cell table:style-name="ce7" table:number-columns-repeated="3"/>
          <table:table-cell table:style-name="ce46" office:value-type="string" table:number-columns-spanned="4" table:number-rows-spanned="1">
            <text:p>INFORMACIÓN <text:s/>Y PROMOCIÓN TURISTICA; ESTUDIOS Y TRABAJOS TECN</text:p>
          </table:table-cell>
          <table:covered-table-cell table:number-columns-repeated="3" table:style-name="ce46"/>
          <table:table-cell table:style-name="ce42" office:value-type="float" office:value="103125.56" table:number-columns-spanned="3" table:number-rows-spanned="1">
            <text:p>103125,56</text:p>
          </table:table-cell>
          <table:covered-table-cell table:number-columns-repeated="2" table:style-name="ce42"/>
          <table:table-cell table:number-columns-repeated="1014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38" table:style-name="ta3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2" table:default-cell-style-name="Excel_20_Built-in_20_Normal"/>
        <table:table-column table:style-name="co6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38">
            <text:p>38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920">
            <text:p>920</text:p>
          </table:table-cell>
          <table:table-cell table:style-name="ce9" office:value-type="float" office:value="22706">
            <text:p>22706</text:p>
          </table:table-cell>
          <table:table-cell table:style-name="ce12" office:value-type="string" table:number-columns-spanned="3" table:number-rows-spanned="1">
            <text:p>ADMINI GRAL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r sumi y otro trab estud trab tc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31" table:number-columns-spanned="1" table:number-rows-spanned="2">
            <text:p>931</text:p>
          </table:table-cell>
          <table:table-cell table:style-name="ce10" office:value-type="float" office:value="22706" table:number-columns-spanned="1" table:number-rows-spanned="2">
            <text:p>22706</text:p>
          </table:table-cell>
          <table:table-cell table:style-name="ce13" office:value-type="string" table:number-columns-spanned="3" table:number-rows-spanned="1">
            <text:p>ADMÓN GENERAL; ESTUDIOS Y TRABAJOS TÉCNIC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3096.8" table:number-columns-spanned="3" table:number-rows-spanned="1">
            <text:p>13096,8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mater sumi y otro trab estud trab tc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33" table:number-columns-spanned="1" table:number-rows-spanned="2">
            <text:p>933</text:p>
          </table:table-cell>
          <table:table-cell table:style-name="ce10" office:value-type="float" office:value="22706" table:number-columns-spanned="1" table:number-rows-spanned="2">
            <text:p>22706</text:p>
          </table:table-cell>
          <table:table-cell table:style-name="ce13" office:value-type="string" table:number-columns-spanned="3" table:number-rows-spanned="1">
            <text:p>POLÍTICA ECONÓMICA Y FISCAL; ESTUDIOS Y TRABAJOS TÉCNIC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40000" table:number-columns-spanned="3" table:number-rows-spanned="1">
            <text:p>4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GESTI PATR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mater sumi y otro trab estud trab tco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GESTIÓN PATRIMONIO; ESTUDIOS Y TRABAJOS TÉCNICO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0000" table:number-columns-spanned="3" table:number-rows-spanned="2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mater sumi y otro trab estud trab tco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2706</text:p>
          </table:table-cell>
          <table:covered-table-cell table:style-name="ce24"/>
          <table:table-cell table:style-name="ce32" office:value-type="float" office:value="862643.67" table:number-columns-spanned="3" table:number-rows-spanned="1">
            <text:p>862643,67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231">
            <text:p>231</text:p>
          </table:table-cell>
          <table:table-cell table:style-name="ce10" office:value-type="float" office:value="22707">
            <text:p>22707</text:p>
          </table:table-cell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ESTUDIOS Y TRABAJOS TÉCNICOS ENCOMIEND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3321" table:number-columns-spanned="1" table:number-rows-spanned="2">
            <text:p>3321</text:p>
          </table:table-cell>
          <table:table-cell table:style-name="ce10" office:value-type="float" office:value="22707" table:number-columns-spanned="1" table:number-rows-spanned="2">
            <text:p>22707</text:p>
          </table:table-cell>
          <table:table-cell table:style-name="ce13" office:value-type="string" table:number-columns-spanned="3" table:number-rows-spanned="1">
            <text:p>ACCIÓN SOCIAL; ESTUDIOS Y TRABAJOS TÉCNIC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58" office:value-type="float" office:value="1530508.6" table:number-columns-spanned="3" table:number-rows-spanned="1">
            <text:p>1530508,6</text:p>
          </table:table-cell>
          <table:covered-table-cell table:number-columns-repeated="2" table:style-name="ce58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BIBLIO PÚBLI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ESTUDIOS Y TRABAJOS TÉCNICOS ENCOMIEND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22707" table:number-columns-spanned="1" table:number-rows-spanned="2">
            <text:p>22707</text:p>
          </table:table-cell>
          <table:table-cell table:style-name="ce13" office:value-type="string" table:number-columns-spanned="3" table:number-rows-spanned="1">
            <text:p>BIBLIOTECAS PÚBLICAS; ESTUDIOS Y TRABAJOS TÉCNICOS ENCOMIEND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73679.2" table:number-columns-spanned="3" table:number-rows-spanned="1">
            <text:p>173679,2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ESTUDIOS Y TRABAJOS TÉCNICOS ENCOMIENDA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INFORMACIÓN Y PROMOCIÓN TURISTICA; ESTUDIOS Y TRAB. ECOTUR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3000" table:number-columns-spanned="3" table:number-rows-spanned="2">
            <text:p>13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ESTUDIOS Y TRABAJOS TÉCNICOS ENCOMIENDA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2707</text:p>
          </table:table-cell>
          <table:covered-table-cell table:style-name="ce24"/>
          <table:table-cell table:style-name="ce48" office:value-type="float" office:value="1717187.8" table:number-columns-spanned="3" table:number-rows-spanned="1">
            <text:p>1717187,8</text:p>
          </table:table-cell>
          <table:covered-table-cell table:number-columns-repeated="2" table:style-name="ce48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931">
            <text:p>931</text:p>
          </table:table-cell>
          <table:table-cell table:style-name="ce10" office:value-type="float" office:value="22708">
            <text:p>22708</text:p>
          </table:table-cell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mater sumi y otro trab recud favo enti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POLÍTICA ECONÓMICA Y FISCAL; SERVICIOS RECAUDACIÓN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58" office:value-type="float" office:value="2417281.4" table:number-columns-spanned="3" table:number-rows-spanned="2">
            <text:p>2417281,4</text:p>
          </table:table-cell>
          <table:covered-table-cell table:number-columns-repeated="2" table:style-name="ce58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58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mater sumi y otro trab recud favo enti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2708</text:p>
          </table:table-cell>
          <table:covered-table-cell table:style-name="ce24"/>
          <table:table-cell table:style-name="ce48" office:value-type="float" office:value="2417281.4" table:number-columns-spanned="3" table:number-rows-spanned="1">
            <text:p>2417281,4</text:p>
          </table:table-cell>
          <table:covered-table-cell table:number-columns-repeated="2" table:style-name="ce48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3">
            <text:p>133</text:p>
          </table:table-cell>
          <table:table-cell table:style-name="ce10" office:value-type="float" office:value="22799">
            <text:p>22799</text:p>
          </table:table-cell>
          <table:table-cell table:style-name="ce13" office:value-type="string" table:number-columns-spanned="3" table:number-rows-spanned="1">
            <text:p>ORDEN TRÁFICO Y EST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7">
          <table:table-cell table:style-name="ce7" table:number-columns-repeated="3"/>
          <table:table-cell table:style-name="ce39" office:value-type="string" table:number-columns-spanned="3" table:number-rows-spanned="1">
            <text:p>ORDENACION TRAFICO Y ESTA; otros trabajos empresas y profe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467113.65" table:number-columns-spanned="3" table:number-rows-spanned="1">
            <text:p>467113,65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40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39" table:style-name="ta3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39">
            <text:p>39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151">
            <text:p>151</text:p>
          </table:table-cell>
          <table:table-cell table:style-name="ce9" office:value-type="float" office:value="22799">
            <text:p>22799</text:p>
          </table:table-cell>
          <table:table-cell table:style-name="ce45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160" table:number-columns-spanned="1" table:number-rows-spanned="2">
            <text:p>160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38" office:value-type="string" table:number-columns-spanned="4" table:number-rows-spanned="1">
            <text:p>URBANISMO; gast corri bien serv mater sumin otros trab real</text:p>
          </table:table-cell>
          <table:covered-table-cell table:number-columns-repeated="3" table:style-name="ce38"/>
          <table:table-cell table:style-name="ce33" office:value-type="float" office:value="5822.47" table:number-columns-spanned="3" table:number-rows-spanned="1">
            <text:p>5822,47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LCANTARILLADO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61" table:number-columns-spanned="1" table:number-rows-spanned="2">
            <text:p>161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38" office:value-type="string" table:number-columns-spanned="4" table:number-rows-spanned="1">
            <text:p>ALCANTARILLADO; TRABAJOS REALIZADOS OTRAS E.</text:p>
          </table:table-cell>
          <table:covered-table-cell table:number-columns-repeated="3" table:style-name="ce38"/>
          <table:table-cell table:style-name="ce31" office:value-type="float" office:value="395291.01" table:number-columns-spanned="3" table:number-rows-spanned="1">
            <text:p>395291,01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BAST DOMI AGUA POT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621" table:number-columns-spanned="1" table:number-rows-spanned="2">
            <text:p>1621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38" office:value-type="string" table:number-columns-spanned="4" table:number-rows-spanned="1">
            <text:p>ABAST. DOM. AGUAS; OTROS TRABAJOS REALIZADOS OTRAS E.</text:p>
          </table:table-cell>
          <table:covered-table-cell table:number-columns-repeated="3" table:style-name="ce38"/>
          <table:table-cell table:style-name="ce31" office:value-type="float" office:value="437332.36" table:number-columns-spanned="3" table:number-rows-spanned="1">
            <text:p>437332,36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RECOG RESIDUOS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164" table:number-columns-spanned="1" table:number-rows-spanned="2">
            <text:p>164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38" office:value-type="string" table:number-columns-spanned="4" table:number-rows-spanned="1">
            <text:p>RECOG RESIDUOS; gast corri,mate sumi,otros trab otra empresa</text:p>
          </table:table-cell>
          <table:covered-table-cell table:number-columns-repeated="3" table:style-name="ce38"/>
          <table:table-cell table:style-name="ce58" office:value-type="float" office:value="2605326.42" table:number-columns-spanned="3" table:number-rows-spanned="1">
            <text:p>2605326,42</text:p>
          </table:table-cell>
          <table:covered-table-cell table:number-columns-repeated="2" table:style-name="ce58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CEMEN Y SERVI FUNE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171" table:number-columns-spanned="1" table:number-rows-spanned="2">
            <text:p>171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38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38"/>
          <table:table-cell table:style-name="ce31" office:value-type="float" office:value="45000" table:number-columns-spanned="3" table:number-rows-spanned="1">
            <text:p>45000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ARQ Y JARD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23" table:number-columns-spanned="1" table:number-rows-spanned="2">
            <text:p>323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38" office:value-type="string" table:number-columns-spanned="4" table:number-rows-spanned="1">
            <text:p>PARQUES Y JARDINES; OTROS TRABAJOS REALIZADOS EMPRESAS</text:p>
          </table:table-cell>
          <table:covered-table-cell table:number-columns-repeated="3" table:style-name="ce38"/>
          <table:table-cell table:style-name="ce58" office:value-type="float" office:value="1651246.95" table:number-columns-spanned="3" table:number-rows-spanned="1">
            <text:p>1651246,95</text:p>
          </table:table-cell>
          <table:covered-table-cell table:number-columns-repeated="2" table:style-name="ce58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UNCION CENT ENSEÑANZA PREESC Y PRIM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38" office:value-type="string" table:number-columns-spanned="4" table:number-rows-spanned="1">
            <text:p>ENSEÑANZA PREESCOLAR Y PRIM; Trabj realiz x otras Emp</text:p>
          </table:table-cell>
          <table:covered-table-cell table:number-columns-repeated="3" table:style-name="ce38"/>
          <table:table-cell table:style-name="ce31" office:value-type="float" office:value="287192.32" table:number-columns-spanned="3" table:number-rows-spanned="1">
            <text:p>287192,32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CULTU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34" table:number-columns-spanned="1" table:number-rows-spanned="2">
            <text:p>334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38" office:value-type="string" table:number-columns-spanned="4" table:number-rows-spanned="1">
            <text:p>TRABAJOS REALIZADOS POR OTRAS EMPRESAS</text:p>
          </table:table-cell>
          <table:covered-table-cell table:number-columns-repeated="3" table:style-name="ce38"/>
          <table:table-cell table:style-name="ce31" office:value-type="float" office:value="372886.39" table:number-columns-spanned="3" table:number-rows-spanned="1">
            <text:p>372886,39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PROMO CULTU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gast corri bien serv mater sumin otros trab real empre profe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7">
          <table:table-cell table:style-name="ce7" table:number-columns-repeated="3"/>
          <table:table-cell table:style-name="ce46" office:value-type="string" table:number-columns-spanned="4" table:number-rows-spanned="1">
            <text:p>PROMO CULTURA; trabajos realizados otras empresas</text:p>
          </table:table-cell>
          <table:covered-table-cell table:number-columns-repeated="3" table:style-name="ce46"/>
          <table:table-cell table:style-name="ce42" office:value-type="float" office:value="425474.56" table:number-columns-spanned="3" table:number-rows-spanned="1">
            <text:p>425474,56</text:p>
          </table:table-cell>
          <table:covered-table-cell table:number-columns-repeated="2" table:style-name="ce42"/>
          <table:table-cell table:number-columns-repeated="1014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40" table:style-name="ta4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4" table:default-cell-style-name="Excel_20_Built-in_20_Normal"/>
        <table:table-column table:style-name="co6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40">
            <text:p>40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340">
            <text:p>340</text:p>
          </table:table-cell>
          <table:table-cell table:style-name="ce9" office:value-type="float" office:value="22799">
            <text:p>22799</text:p>
          </table:table-cell>
          <table:table-cell table:style-name="ce12" office:value-type="string" table:number-columns-spanned="3" table:number-rows-spanned="1">
            <text:p>ADMIN GRAL DEPOR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410" table:number-columns-spanned="1" table:number-rows-spanned="2">
            <text:p>410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38" office:value-type="string" table:number-columns-spanned="5" table:number-rows-spanned="1">
            <text:p>ADMÓN GRAL DEPORTES; OTROS TRABAJOS REALIZADOS POR OTRAS E.</text:p>
          </table:table-cell>
          <table:covered-table-cell table:number-columns-repeated="4" table:style-name="ce38"/>
          <table:table-cell table:style-name="ce31" office:value-type="float" office:value="828578.42" table:number-columns-spanned="3" table:number-rows-spanned="1">
            <text:p>828578,42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AGRICU, GANA Y PESC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13" office:value-type="string" table:number-columns-spanned="3" table:number-rows-spanned="1">
            <text:p>ADMÓN GRAL AGRICULTURA; gast bien serv otros trab real empr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1000" table:number-columns-spanned="3" table:number-rows-spanned="1">
            <text:p>11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3" table:number-columns-spanned="1" table:number-rows-spanned="2">
            <text:p>433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13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58" office:value-type="float" office:value="1466491.65" table:number-columns-spanned="3" table:number-rows-spanned="1">
            <text:p>1466491,65</text:p>
          </table:table-cell>
          <table:covered-table-cell table:number-columns-repeated="2" table:style-name="ce58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DESARRO EMPRESARI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491" table:number-columns-spanned="1" table:number-rows-spanned="2">
            <text:p>491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13" office:value-type="string" table:number-columns-spanned="3" table:number-rows-spanned="1">
            <text:p>DESARROLLO EMPRESARIAL; gast corri otros trab real empr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3103" table:number-columns-spanned="3" table:number-rows-spanned="1">
            <text:p>3103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SOCIE INFOR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22799" table:number-columns-spanned="1" table:number-rows-spanned="2">
            <text:p>22799</text:p>
          </table:table-cell>
          <table:table-cell table:style-name="ce13" office:value-type="string" table:number-columns-spanned="3" table:number-rows-spanned="1">
            <text:p>Sociedad Información - trabjs realiz x empre y profesionl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387812.22" table:number-columns-spanned="3" table:number-rows-spanned="1">
            <text:p>387812,22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on Gral; Otros trabajos realizados otras empresa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31" office:value-type="float" office:value="259709.31" table:number-columns-spanned="3" table:number-rows-spanned="2">
            <text:p>259709,31</text:p>
          </table:table-cell>
          <table:covered-table-cell table:number-columns-repeated="2" table:style-name="ce31"/>
          <table:table-cell table:number-columns-repeated="1013"/>
        </table:table-row>
        <table:table-row table:style-name="ro26">
          <table:table-cell table:style-name="ce6" table:number-columns-repeated="3"/>
          <table:covered-table-cell table:number-columns-repeated="3" table:style-name="ce13"/>
          <table:covered-table-cell table:number-columns-repeated="2" table:style-name="ce23"/>
          <table:covered-table-cell table:number-columns-repeated="3" table:style-name="ce31"/>
          <table:table-cell table:number-columns-repeated="1013"/>
        </table:table-row>
        <table:table-row table:style-name="ro27">
          <table:table-cell table:style-name="ce6" table:number-columns-repeated="3"/>
          <table:table-cell table:style-name="ce14" office:value-type="string" table:number-columns-spanned="3" table:number-rows-spanned="1">
            <text:p>gast corri bien serv mater sumin otros trab real empre profe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2799</text:p>
          </table:table-cell>
          <table:covered-table-cell table:style-name="ce24"/>
          <table:table-cell table:style-name="ce48" office:value-type="float" office:value="9649380.73" table:number-columns-spanned="3" table:number-rows-spanned="1">
            <text:p>9649380,73</text:p>
          </table:table-cell>
          <table:covered-table-cell table:number-columns-repeated="2" table:style-name="ce48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432">
            <text:p>432</text:p>
          </table:table-cell>
          <table:table-cell table:style-name="ce10" office:value-type="float" office:value="23000">
            <text:p>23000</text:p>
          </table:table-cell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indemn razon servi diet miem orga gob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12" table:number-columns-spanned="1" table:number-rows-spanned="2">
            <text:p>912</text:p>
          </table:table-cell>
          <table:table-cell table:style-name="ce10" office:value-type="float" office:value="23000" table:number-columns-spanned="1" table:number-rows-spanned="2">
            <text:p>23000</text:p>
          </table:table-cell>
          <table:table-cell table:style-name="ce13" office:value-type="string" table:number-columns-spanned="3" table:number-rows-spanned="1">
            <text:p>INFORMACIÓN Y PROMOCIÓN TURISTICA; DIETAS ORGANOS GOBIERN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4250" table:number-columns-spanned="3" table:number-rows-spanned="1">
            <text:p>4250</text:p>
          </table:table-cell>
          <table:covered-table-cell table:number-columns-repeated="2" table:style-name="ce33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42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covered-table-cell table:number-columns-repeated="2"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gast corri bien servi indemn razon servi diet miem orga gob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35">
          <table:table-cell table:style-name="ce6" table:number-columns-repeated="3"/>
          <table:table-cell table:style-name="ce13" office:value-type="string" table:number-columns-spanned="3" table:number-rows-spanned="1">
            <text:p>ÓRGANOS GOBIERNO; DIETAS MIEMBROS ÓRGANOS GOBIERN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3000" table:number-columns-spanned="3" table:number-rows-spanned="1">
            <text:p>3000</text:p>
          </table:table-cell>
          <table:covered-table-cell table:number-columns-repeated="2" table:style-name="ce33"/>
          <table:table-cell table:number-columns-repeated="1013"/>
        </table:table-row>
        <table:table-row table:style-name="ro55">
          <table:table-cell table:style-name="ce7" table:number-columns-repeated="3"/>
          <table:table-cell table:style-name="ce15" office:value-type="string" table:number-columns-spanned="3" table:number-rows-spanned="1">
            <text:p>gast corri bien servi indemn razon servi diet miem orga gobi</text:p>
          </table:table-cell>
          <table:covered-table-cell table:number-columns-repeated="2" table:style-name="ce15"/>
          <table:table-cell table:style-name="ce25" office:value-type="string" table:number-columns-spanned="2" table:number-rows-spanned="1">
            <text:p>Total Económica 23000</text:p>
          </table:table-cell>
          <table:covered-table-cell table:style-name="ce25"/>
          <table:table-cell table:style-name="ce53" office:value-type="float" office:value="7250" table:number-columns-spanned="3" table:number-rows-spanned="1">
            <text:p>7250</text:p>
          </table:table-cell>
          <table:covered-table-cell table:number-columns-repeated="2" table:style-name="ce53"/>
          <table:table-cell table:number-columns-repeated="1013"/>
        </table:table-row>
        <table:table-row table:style-name="ro21" table:number-rows-repeated="1048542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41" table:style-name="ta4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6" table:default-cell-style-name="Excel_20_Built-in_20_Normal"/>
        <table:table-column table:style-name="co6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41">
            <text:p>41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432">
            <text:p>432</text:p>
          </table:table-cell>
          <table:table-cell table:style-name="ce9" office:value-type="float" office:value="23100">
            <text:p>23100</text:p>
          </table:table-cell>
          <table:table-cell table:style-name="ce12" office:value-type="string" table:number-columns-spanned="3" table:number-rows-spanned="1">
            <text:p>INFO Y PROMO TURÍS.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gast corri bien servi indemn razon servi locomo miem org gob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912" table:number-columns-spanned="1" table:number-rows-spanned="2">
            <text:p>912</text:p>
          </table:table-cell>
          <table:table-cell table:style-name="ce10" office:value-type="float" office:value="23100" table:number-columns-spanned="1" table:number-rows-spanned="2">
            <text:p>23100</text:p>
          </table:table-cell>
          <table:table-cell table:style-name="ce13" office:value-type="string" table:number-columns-spanned="3" table:number-rows-spanned="1">
            <text:p>INFORMACIÓN Y PROMOCIÓN TURISTICA; LOCOMOCIÓ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3000" table:number-columns-spanned="3" table:number-rows-spanned="1">
            <text:p>3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indemn razon servi locomo miem org gob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ÓRGANOS GOBIERNO; LOCOMOCIÓN MIEMBROS ÓRGANOS GOBIERNO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4000" table:number-columns-spanned="3" table:number-rows-spanned="2">
            <text:p>400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indemn razon servi locomo miem org gob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3100</text:p>
          </table:table-cell>
          <table:covered-table-cell table:style-name="ce24"/>
          <table:table-cell table:style-name="ce41" office:value-type="float" office:value="7000" table:number-columns-spanned="3" table:number-rows-spanned="1">
            <text:p>7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432">
            <text:p>432</text:p>
          </table:table-cell>
          <table:table-cell table:style-name="ce10" office:value-type="float" office:value="23101">
            <text:p>23101</text:p>
          </table:table-cell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corri bien servi indemn servi alojamien miem org gob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INFORMACIÓN Y PROMOCIÓN TURISTICA; ALOJAMIENTO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5000" table:number-columns-spanned="3" table:number-rows-spanned="2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corri bien servi indemn servi alojamien miem org gob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3101</text:p>
          </table:table-cell>
          <table:covered-table-cell table:style-name="ce24"/>
          <table:table-cell table:style-name="ce41" office:value-type="float" office:value="5000" table:number-columns-spanned="3" table:number-rows-spanned="1">
            <text:p>5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912">
            <text:p>912</text:p>
          </table:table-cell>
          <table:table-cell table:style-name="ce10" office:value-type="float" office:value="23300">
            <text:p>23300</text:p>
          </table:table-cell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OTRAS INDEMNIZACION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ÓRGANOS GOBIERNO; OTRAS INDEMNIZACION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2000" table:number-columns-spanned="3" table:number-rows-spanned="2">
            <text:p>12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OTRAS INDEMNIZACIONE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23300</text:p>
          </table:table-cell>
          <table:covered-table-cell table:style-name="ce24"/>
          <table:table-cell table:style-name="ce41" office:value-type="float" office:value="12000" table:number-columns-spanned="3" table:number-rows-spanned="1">
            <text:p>12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38" office:value-type="string">
            <text:p>011</text:p>
          </table:table-cell>
          <table:table-cell table:style-name="ce10" office:value-type="float" office:value="31000">
            <text:p>31000</text:p>
          </table:table-cell>
          <table:table-cell table:style-name="ce13" office:value-type="string" table:number-columns-spanned="3" table:number-rows-spanned="1">
            <text:p>DEUDA PÚBLICA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finan prest y otras oper finan interes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DEUDA PÚBLICA; INTERES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827111.62" table:number-columns-spanned="3" table:number-rows-spanned="2">
            <text:p>827111,62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gast finan prest y otras oper finan intereses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31000</text:p>
          </table:table-cell>
          <table:covered-table-cell table:style-name="ce24"/>
          <table:table-cell table:style-name="ce32" office:value-type="float" office:value="827111.62" table:number-columns-spanned="3" table:number-rows-spanned="1">
            <text:p>827111,62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38" office:value-type="string">
            <text:p>011</text:p>
          </table:table-cell>
          <table:table-cell table:style-name="ce10" office:value-type="float" office:value="31100">
            <text:p>31100</text:p>
          </table:table-cell>
          <table:table-cell table:style-name="ce13" office:value-type="string" table:number-columns-spanned="3" table:number-rows-spanned="1">
            <text:p>DEUDA PÚBLICA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GASTOS DE EMISION,MODIFICACION Y CANCELACION DE PRESTAM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2">
            <text:p>DEUDA PÚBLICA; GASTOS EMISION,MODIF Y CANCEL PRESTAM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44" office:value-type="float" office:value="20" table:number-columns-spanned="3" table:number-rows-spanned="2">
            <text:p>20</text:p>
          </table:table-cell>
          <table:covered-table-cell table:number-columns-repeated="2" table:style-name="ce44"/>
          <table:table-cell table:number-columns-repeated="1013"/>
        </table:table-row>
        <table:table-row table:style-name="ro5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table-cell table:style-name="ce24" office:value-type="string" table:number-columns-spanned="2" table:number-rows-spanned="2">
            <text:p>Total Económica 31100</text:p>
          </table:table-cell>
          <table:covered-table-cell table:style-name="ce24"/>
          <table:covered-table-cell table:number-columns-repeated="3" table:style-name="ce44"/>
          <table:table-cell table:number-columns-repeated="1013"/>
        </table:table-row>
        <table:table-row table:style-name="ro57">
          <table:covered-table-cell table:number-columns-repeated="3" table:style-name="ce6"/>
          <table:table-cell table:style-name="ce14" office:value-type="string" table:number-columns-spanned="3" table:number-rows-spanned="1">
            <text:p>GASTOS DE EMISION,MODIFICACION Y CANCELACION DE</text:p>
          </table:table-cell>
          <table:covered-table-cell table:number-columns-repeated="2" table:style-name="ce14"/>
          <table:covered-table-cell table:number-columns-repeated="2" table:style-name="ce24"/>
          <table:table-cell table:style-name="ce64" office:value-type="float" office:value="20" table:number-columns-spanned="3" table:number-rows-spanned="1">
            <text:p>20</text:p>
          </table:table-cell>
          <table:covered-table-cell table:number-columns-repeated="2" table:style-name="ce64"/>
          <table:table-cell table:number-columns-repeated="1013"/>
        </table:table-row>
        <table:table-row table:style-name="ro58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35200" table:number-columns-spanned="1" table:number-rows-spanned="2">
            <text:p>35200</text:p>
          </table:table-cell>
          <table:table-cell table:style-name="ce14" office:value-type="string" table:number-columns-spanned="3" table:number-rows-spanned="1">
            <text:p>PRESTAMOS</text:p>
          </table:table-cell>
          <table:covered-table-cell table:number-columns-repeated="2" table:style-name="ce14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59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gast finan inter demo otros gast finan intereses demor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0">
          <table:table-cell table:style-name="ce7" table:number-columns-repeated="3"/>
          <table:table-cell table:style-name="ce39" office:value-type="string" table:number-columns-spanned="3" table:number-rows-spanned="1">
            <text:p>ADMÓN GENERAL; INTERESES DE DEMORA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50000" table:number-columns-spanned="3" table:number-rows-spanned="1">
            <text:p>5000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38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42" table:style-name="ta4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8" table:default-cell-style-name="Excel_20_Built-in_20_Normal"/>
        <table:table-column table:style-name="co6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42">
            <text:p>42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931">
            <text:p>931</text:p>
          </table:table-cell>
          <table:table-cell table:style-name="ce9" office:value-type="float" office:value="35200">
            <text:p>35200</text:p>
          </table:table-cell>
          <table:table-cell table:style-name="ce12" office:value-type="string" table:number-columns-spanned="3" table:number-rows-spanned="1">
            <text:p>POLÍ ECONÓ Y FISC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finan inter demo otros gast finan intereses demora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gast finan inter demo otros gast finan intereses demora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25750" table:number-columns-spanned="3" table:number-rows-spanned="2">
            <text:p>2575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gast finan inter demo otros gast finan intereses demora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35200</text:p>
          </table:table-cell>
          <table:covered-table-cell table:style-name="ce63"/>
          <table:table-cell table:style-name="ce41" office:value-type="float" office:value="75750" table:number-columns-spanned="3" table:number-rows-spanned="1">
            <text:p>7575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931">
            <text:p>931</text:p>
          </table:table-cell>
          <table:table-cell table:style-name="ce10" office:value-type="float" office:value="35900">
            <text:p>35900</text:p>
          </table:table-cell>
          <table:table-cell table:style-name="ce13" office:value-type="string" table:number-columns-spanned="3" table:number-rows-spanned="1">
            <text:p>POLÍ ECONÓ Y FISC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gast finan inter demo gast finan otros gastos financiero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POLÍTICA ECONÓMICA Y FISCAL; OTROS GTOS FROS, COMISION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21153.61" table:number-columns-spanned="3" table:number-rows-spanned="2">
            <text:p>121153,61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61">
          <table:table-cell table:style-name="ce6"/>
          <table:table-cell table:style-name="ce10" office:value-type="float" office:value="941">
            <text:p>941</text:p>
          </table:table-cell>
          <table:table-cell table:style-name="ce10" office:value-type="float" office:value="45100">
            <text:p>45100</text:p>
          </table:table-cell>
          <table:table-cell table:style-name="ce14" office:value-type="string" table:number-columns-spanned="3" table:number-rows-spanned="1">
            <text:p>gast finan inter demo gast finan otros gastos financieros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35900</text:p>
          </table:table-cell>
          <table:covered-table-cell table:style-name="ce63"/>
          <table:table-cell table:style-name="ce32" office:value-type="float" office:value="121153.61" table:number-columns-spanned="3" table:number-rows-spanned="1">
            <text:p>121153,61</text:p>
          </table:table-cell>
          <table:covered-table-cell table:number-columns-repeated="2" table:style-name="ce32"/>
          <table:table-cell table:number-columns-repeated="1013"/>
        </table:table-row>
        <table:table-row table:style-name="ro41">
          <table:table-cell table:style-name="ce6" table:number-columns-repeated="3"/>
          <table:table-cell table:style-name="ce13" office:value-type="string" table:number-columns-spanned="3" table:number-rows-spanned="1">
            <text:p>TRANSFE COMUNI AUTÓNO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transf corri comu auto orga auto agencia comunid autónom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52" table:number-columns-spanned="3" table:number-rows-spanned="1"/>
          <table:covered-table-cell table:number-columns-repeated="2" table:style-name="ce52"/>
          <table:table-cell table:style-name="ce23" table:number-columns-spanned="2" table:number-rows-spanned="1"/>
          <table:covered-table-cell table:style-name="ce23"/>
          <table:table-cell table:style-name="ce31" office:value-type="float" office:value="15000" table:number-columns-spanned="3" table:number-rows-spanned="2">
            <text:p>15000</text:p>
          </table:table-cell>
          <table:covered-table-cell table:number-columns-repeated="2" table:style-name="ce31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38" office:value-type="string" table:number-columns-spanned="5" table:number-rows-spanned="1">
            <text:p>TRANSF COMUNIDADES AUTÓNOMAS; AGENCIA PROTECCIÓN MEDIO URBAN</text:p>
          </table:table-cell>
          <table:covered-table-cell table:number-columns-repeated="4" table:style-name="ce38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47" office:value-type="string" table:number-columns-spanned="5" table:number-rows-spanned="1">
            <text:p>transf corri comu auto orga auto agencia comunid autónomas <text:s text:c="25"/>Total Económica 45100</text:p>
          </table:table-cell>
          <table:covered-table-cell table:number-columns-repeated="4" table:style-name="ce47"/>
          <table:table-cell table:style-name="ce41" office:value-type="float" office:value="15000" table:number-columns-spanned="3" table:number-rows-spanned="1">
            <text:p>15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6">
            <text:p>136</text:p>
          </table:table-cell>
          <table:table-cell table:style-name="ce10" office:value-type="float" office:value="46600">
            <text:p>46600</text:p>
          </table:table-cell>
          <table:table-cell table:style-name="ce13" office:value-type="string" table:number-columns-spanned="3" table:number-rows-spanned="1">
            <text:p>SERV PREVEN Y EXTIN INCENDIOS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ansfe corrient entid locales agrupen municip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46600" table:number-columns-spanned="1" table:number-rows-spanned="2">
            <text:p>46600</text:p>
          </table:table-cell>
          <table:table-cell table:style-name="ce13" office:value-type="string" table:number-columns-spanned="3" table:number-rows-spanned="1">
            <text:p>PREV Y EXTIN INCENDIOS; Subv y transf entidades municip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410000" table:number-columns-spanned="3" table:number-rows-spanned="1">
            <text:p>4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4">
          <table:table-cell table:style-name="ce6" table:number-columns-spanned="1" table:number-rows-spanned="3"/>
          <table:table-cell table:style-name="ce6" table:number-columns-spanned="1" table:number-rows-spanned="3"/>
          <table:table-cell table:style-name="ce6" table:number-columns-spanned="1" table:number-rows-spann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transfe corrient entid locales agrupen municipi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INF. PROM. TURÍSTICA; Subv y transfer. A ent. agrup. munic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5000" table:number-columns-spanned="3" table:number-rows-spanned="2">
            <text:p>15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transfe corrient entid locales agrupen municipios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46600</text:p>
          </table:table-cell>
          <table:covered-table-cell table:style-name="ce63"/>
          <table:table-cell table:style-name="ce32" office:value-type="float" office:value="425000" table:number-columns-spanned="3" table:number-rows-spanned="1">
            <text:p>425000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231">
            <text:p>231</text:p>
          </table:table-cell>
          <table:table-cell table:style-name="ce10" office:value-type="float" office:value="48000">
            <text:p>48000</text:p>
          </table:table-cell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48000" table:number-columns-spanned="1" table:number-rows-spanned="2">
            <text:p>48000</text:p>
          </table:table-cell>
          <table:table-cell table:style-name="ce13" office:value-type="string" table:number-columns-spanned="3" table:number-rows-spanned="1">
            <text:p>ASIST. SOCIAL; <text:s text:c="2"/>AYUDAS EMERGENCIA SOCIAL Y OTRO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606000" table:number-columns-spanned="3" table:number-rows-spanned="1">
            <text:p>606000</text:p>
          </table:table-cell>
          <table:covered-table-cell table:number-columns-repeated="2" table:style-name="ce31"/>
          <table:table-cell table:number-columns-repeated="1013"/>
        </table:table-row>
        <table:table-row table:style-name="ro6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2">
            <text:p>ADMINI GRAL EDUC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4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covered-table-cell table:number-columns-repeated="3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2"/>
          <table:covered-table-cell table:number-columns-repeated="2" table:style-name="ce6"/>
          <table:table-cell table:number-columns-repeated="1013"/>
        </table:table-row>
        <table:table-row table:style-name="ro6">
          <table:covered-table-cell table:number-columns-repeated="3" table:style-name="ce6"/>
          <table:table-cell table:style-name="ce13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3"/>
          <table:covered-table-cell table:number-columns-repeated="2" table:style-name="ce23"/>
          <table:covered-table-cell table:number-columns-repeated="3" table:style-name="ce6"/>
          <table:table-cell table:number-columns-repeated="1013"/>
        </table:table-row>
        <table:table-row table:style-name="ro51">
          <table:table-cell table:style-name="ce7" table:number-columns-repeated="3"/>
          <table:table-cell table:style-name="ce39" office:value-type="string" table:number-columns-spanned="3" table:number-rows-spanned="1">
            <text:p>ADMÓN GRAL EDUCACIÓN; OTRAS SUBVENCIONE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2" office:value-type="float" office:value="130000" table:number-columns-spanned="3" table:number-rows-spanned="1">
            <text:p>130000</text:p>
          </table:table-cell>
          <table:covered-table-cell table:number-columns-repeated="2" table:style-name="ce42"/>
          <table:table-cell table:number-columns-repeated="1013"/>
        </table:table-row>
        <table:table-row table:style-name="ro21" table:number-rows-repeated="1048539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43" table:style-name="ta43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70" table:default-cell-style-name="Excel_20_Built-in_20_Normal"/>
        <table:table-column table:style-name="co7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43">
            <text:p>43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334">
            <text:p>334</text:p>
          </table:table-cell>
          <table:table-cell table:style-name="ce9" office:value-type="float" office:value="48000">
            <text:p>48000</text:p>
          </table:table-cell>
          <table:table-cell table:style-name="ce12" office:value-type="string" table:number-columns-spanned="3" table:number-rows-spanned="1">
            <text:p>PROMO CULTU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38" table:number-columns-spanned="1" table:number-rows-spanned="2">
            <text:p>338</text:p>
          </table:table-cell>
          <table:table-cell table:style-name="ce10" office:value-type="float" office:value="48000" table:number-columns-spanned="1" table:number-rows-spanned="2">
            <text:p>48000</text:p>
          </table:table-cell>
          <table:table-cell table:style-name="ce13" office:value-type="string" table:number-columns-spanned="3" table:number-rows-spanned="1">
            <text:p>PROMOCIÓN CULTURAL: Subv y transf a fam e inst sin ánimo luc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5000" table:number-columns-spanned="3" table:number-rows-spanned="1">
            <text:p>15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FIEST POPU Y FEJOS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41" table:number-columns-spanned="1" table:number-rows-spanned="2">
            <text:p>341</text:p>
          </table:table-cell>
          <table:table-cell table:style-name="ce10" office:value-type="float" office:value="48000" table:number-columns-spanned="1" table:number-rows-spanned="2">
            <text:p>48000</text:p>
          </table:table-cell>
          <table:table-cell table:style-name="ce13" office:value-type="string" table:number-columns-spanned="3" table:number-rows-spanned="1">
            <text:p>FIESTAS POPULARES Y FESTEJOS; OTRAS SUBVEN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64500" table:number-columns-spanned="3" table:number-rows-spanned="1">
            <text:p>645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PROMO Y FOMEN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12" table:number-columns-spanned="1" table:number-rows-spanned="2">
            <text:p>912</text:p>
          </table:table-cell>
          <table:table-cell table:style-name="ce10" office:value-type="float" office:value="48000" table:number-columns-spanned="1" table:number-rows-spanned="2">
            <text:p>48000</text:p>
          </table:table-cell>
          <table:table-cell table:style-name="ce13" office:value-type="string" table:number-columns-spanned="3" table:number-rows-spanned="1">
            <text:p>PROMOCIÓN Y FOMENTO DEPORTE; OTRAS SUBVENCIONE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42000" table:number-columns-spanned="3" table:number-rows-spanned="1">
            <text:p>142000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ÓRGAN GOBI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ÓRGANOS GOBIERNO; OTRAS SUBVENCION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0920" table:number-columns-spanned="3" table:number-rows-spanned="2">
            <text:p>1092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transf corri familias e institu sin fines de lucro</text:p>
          </table:table-cell>
          <table:covered-table-cell table:number-columns-repeated="2" table:style-name="ce14"/>
          <table:table-cell table:style-name="ce59" office:value-type="string" table:number-columns-spanned="2" table:number-rows-spanned="1">
            <text:p>Total Económica 48000</text:p>
          </table:table-cell>
          <table:covered-table-cell table:style-name="ce59"/>
          <table:table-cell table:style-name="ce32" office:value-type="float" office:value="968420" table:number-columns-spanned="3" table:number-rows-spanned="1">
            <text:p>968420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60">
            <text:p>160</text:p>
          </table:table-cell>
          <table:table-cell table:style-name="ce10" office:value-type="float" office:value="60900">
            <text:p>60900</text:p>
          </table:table-cell>
          <table:table-cell table:style-name="ce13" office:value-type="string" table:number-columns-spanned="3" table:number-rows-spanned="1">
            <text:p>ALCANTARILLADO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 inver nuev infra biene destina al uso gr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60900" table:number-columns-spanned="1" table:number-rows-spanned="2">
            <text:p>60900</text:p>
          </table:table-cell>
          <table:table-cell table:style-name="ce13" office:value-type="string" table:number-columns-spanned="3" table:number-rows-spanned="1">
            <text:p>ALCANTARILLADO; inver inver nuev infrauso gr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0000" table:number-columns-spanned="3" table:number-rows-spanned="1">
            <text:p>2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EDUC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 inver nuev infra biene destina al uso gr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42" table:number-columns-spanned="1" table:number-rows-spanned="2">
            <text:p>342</text:p>
          </table:table-cell>
          <table:table-cell table:style-name="ce10" office:value-type="float" office:value="60900" table:number-columns-spanned="1" table:number-rows-spanned="2">
            <text:p>60900</text:p>
          </table:table-cell>
          <table:table-cell table:style-name="ce13" office:value-type="string" table:number-columns-spanned="3" table:number-rows-spanned="1">
            <text:p>ADMÓN GRAL EDUCA; inver nuev infra bbss uso gr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STALA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 inver nuev infra biene destina al uso gr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60900" table:number-columns-spanned="1" table:number-rows-spanned="2">
            <text:p>60900</text:p>
          </table:table-cell>
          <table:table-cell table:style-name="ce13" office:value-type="string" table:number-columns-spanned="3" table:number-rows-spanned="1">
            <text:p>INSTALACIONES DEPORTIVAS; inver real inver nuev infra bien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3000" table:number-columns-spanned="3" table:number-rows-spanned="1">
            <text:p>3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inver real inver nuev infra biene destina al uso gr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5">
          <table:table-cell table:style-name="ce6" table:number-columns-repeated="3"/>
          <table:table-cell table:style-name="ce13" office:value-type="string" table:number-columns-spanned="3" table:number-rows-spanned="1">
            <text:p>Turismo - Otras invers nueva infraest y bienes uso genera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3400" table:number-columns-spanned="3" table:number-rows-spanned="1">
            <text:p>23400</text:p>
          </table:table-cell>
          <table:covered-table-cell table:number-columns-repeated="2" table:style-name="ce31"/>
          <table:table-cell table:number-columns-repeated="1013"/>
        </table:table-row>
        <table:table-row table:style-name="ro55">
          <table:table-cell table:style-name="ce7" table:number-columns-repeated="3"/>
          <table:table-cell table:style-name="ce15" office:value-type="string" table:number-columns-spanned="3" table:number-rows-spanned="1">
            <text:p>inver real inver nuev infra biene destina al uso gral</text:p>
          </table:table-cell>
          <table:covered-table-cell table:number-columns-repeated="2" table:style-name="ce15"/>
          <table:table-cell table:style-name="ce43" office:value-type="string" table:number-columns-spanned="2" table:number-rows-spanned="1">
            <text:p>Total Económica 60900</text:p>
          </table:table-cell>
          <table:covered-table-cell table:style-name="ce43"/>
          <table:table-cell table:style-name="ce53" office:value-type="float" office:value="48400" table:number-columns-spanned="3" table:number-rows-spanned="1">
            <text:p>48400</text:p>
          </table:table-cell>
          <table:covered-table-cell table:number-columns-repeated="2" table:style-name="ce53"/>
          <table:table-cell table:number-columns-repeated="1013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44" table:style-name="ta44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44">
            <text:p>44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151">
            <text:p>151</text:p>
          </table:table-cell>
          <table:table-cell table:style-name="ce9" office:value-type="float" office:value="61900">
            <text:p>61900</text:p>
          </table:table-cell>
          <table:table-cell table:style-name="ce45" office:value-type="string" table:number-columns-spanned="4" table:number-rows-spanned="1">
            <text:p>URBAN: PLANE, GEST, EJECU Y DISCI URB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 inver repo infra bien destina al uso gr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160" table:number-columns-spanned="1" table:number-rows-spanned="2">
            <text:p>160</text:p>
          </table:table-cell>
          <table:table-cell table:style-name="ce10" office:value-type="float" office:value="61900" table:number-columns-spanned="1" table:number-rows-spanned="2">
            <text:p>61900</text:p>
          </table:table-cell>
          <table:table-cell table:style-name="ce38" office:value-type="string" table:number-columns-spanned="4" table:number-rows-spanned="1">
            <text:p>URBANISMO; INV. REPOSICION OBRAS URB.</text:p>
          </table:table-cell>
          <table:covered-table-cell table:number-columns-repeated="3" table:style-name="ce38"/>
          <table:table-cell table:style-name="ce31" office:value-type="float" office:value="434432.81" table:number-columns-spanned="3" table:number-rows-spanned="1">
            <text:p>434432,81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LCANTARILLADO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 inver repo infra bien destina al uso gr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61" table:number-columns-spanned="1" table:number-rows-spanned="2">
            <text:p>161</text:p>
          </table:table-cell>
          <table:table-cell table:style-name="ce10" office:value-type="float" office:value="61900" table:number-columns-spanned="1" table:number-rows-spanned="2">
            <text:p>61900</text:p>
          </table:table-cell>
          <table:table-cell table:style-name="ce38" office:value-type="string" table:number-columns-spanned="4" table:number-rows-spanned="1">
            <text:p>inver real inver repo infra bien destina al uso gral</text:p>
          </table:table-cell>
          <table:covered-table-cell table:number-columns-repeated="3" table:style-name="ce38"/>
          <table:table-cell table:style-name="ce31" office:value-type="float" office:value="80000" table:number-columns-spanned="3" table:number-rows-spanned="1">
            <text:p>80000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BAST DOMI AGUA POT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 inver repo infra bien destina al uso gr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61900" table:number-columns-spanned="1" table:number-rows-spanned="2">
            <text:p>61900</text:p>
          </table:table-cell>
          <table:table-cell table:style-name="ce38" office:value-type="string" table:number-columns-spanned="4" table:number-rows-spanned="1">
            <text:p>ABAST. DOM. AGUA POTABLE; inver real inver repo infra bien d</text:p>
          </table:table-cell>
          <table:covered-table-cell table:number-columns-repeated="3" table:style-name="ce38"/>
          <table:table-cell table:style-name="ce31" office:value-type="float" office:value="50000" table:number-columns-spanned="3" table:number-rows-spanned="1">
            <text:p>50000</text:p>
          </table:table-cell>
          <table:covered-table-cell table:number-columns-repeated="2" table:style-name="ce31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SIS SOCIAL PRIM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 inver repo infra bien destina al uso gr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241" table:number-columns-spanned="1" table:number-rows-spanned="2">
            <text:p>241</text:p>
          </table:table-cell>
          <table:table-cell table:style-name="ce10" office:value-type="float" office:value="61900" table:number-columns-spanned="1" table:number-rows-spanned="2">
            <text:p>61900</text:p>
          </table:table-cell>
          <table:table-cell table:style-name="ce38" office:value-type="string" table:number-columns-spanned="4" table:number-rows-spanned="1">
            <text:p>ASIS SOCIAL PRIMA; INVERSIONES REPOSICION BIENES USO GENERAL</text:p>
          </table:table-cell>
          <table:covered-table-cell table:number-columns-repeated="3" table:style-name="ce38"/>
          <table:table-cell table:style-name="ce33" office:value-type="float" office:value="1000" table:number-columns-spanned="3" table:number-rows-spanned="1">
            <text:p>1000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FOMEN EMPLEO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 inver repo infra bien destina al uso gr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61900" table:number-columns-spanned="1" table:number-rows-spanned="2">
            <text:p>61900</text:p>
          </table:table-cell>
          <table:table-cell table:style-name="ce38" office:value-type="string" table:number-columns-spanned="4" table:number-rows-spanned="1">
            <text:p>FOMENTO EMPLEO; inver real inver repo infra bien destina al</text:p>
          </table:table-cell>
          <table:covered-table-cell table:number-columns-repeated="3" table:style-name="ce38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EDU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 inver repo infra bien destina al uso gr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42" table:number-columns-spanned="1" table:number-rows-spanned="2">
            <text:p>342</text:p>
          </table:table-cell>
          <table:table-cell table:style-name="ce10" office:value-type="float" office:value="61900" table:number-columns-spanned="1" table:number-rows-spanned="2">
            <text:p>61900</text:p>
          </table:table-cell>
          <table:table-cell table:style-name="ce38" office:value-type="string" table:number-columns-spanned="4" table:number-rows-spanned="1">
            <text:p>ADMÓN GRAL EDUCA; inver repo infra bien destina al uso gral</text:p>
          </table:table-cell>
          <table:covered-table-cell table:number-columns-repeated="3" table:style-name="ce38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INSTALA DEPO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 inver repo infra bien destina al uso gr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61900" table:number-columns-spanned="1" table:number-rows-spanned="2">
            <text:p>61900</text:p>
          </table:table-cell>
          <table:table-cell table:style-name="ce38" office:value-type="string" table:number-columns-spanned="4" table:number-rows-spanned="1">
            <text:p>INSTALACIONES DEPORTIVAS; inver real inver repo infra bien d</text:p>
          </table:table-cell>
          <table:covered-table-cell table:number-columns-repeated="3" table:style-name="ce38"/>
          <table:table-cell table:style-name="ce33" office:value-type="float" office:value="3000" table:number-columns-spanned="3" table:number-rows-spanned="1">
            <text:p>3000</text:p>
          </table:table-cell>
          <table:covered-table-cell table:number-columns-repeated="2" table:style-name="ce33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ÓN GRAL COMER, TURIS Y PYMES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 inver repo infra bien destina al uso gr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61900" table:number-columns-spanned="1" table:number-rows-spanned="2">
            <text:p>61900</text:p>
          </table:table-cell>
          <table:table-cell table:style-name="ce38" office:value-type="string" table:number-columns-spanned="4" table:number-rows-spanned="1">
            <text:p>ADMON GRAL COMERCIO, TURIS; inver repo infr bien destina uso</text:p>
          </table:table-cell>
          <table:covered-table-cell table:number-columns-repeated="3" table:style-name="ce38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INFO Y PROMO TURÍS.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inver real inver repo infra bien destina al uso gra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7">
          <table:table-cell table:style-name="ce7" table:number-columns-repeated="3"/>
          <table:table-cell table:style-name="ce46" office:value-type="string" table:number-columns-spanned="4" table:number-rows-spanned="1">
            <text:p>TURISMO; Otras Inver Reposic destinados uso gral</text:p>
          </table:table-cell>
          <table:covered-table-cell table:number-columns-repeated="3" table:style-name="ce46"/>
          <table:table-cell table:style-name="ce49" office:value-type="float" office:value="3000" table:number-columns-spanned="3" table:number-rows-spanned="1">
            <text:p>3000</text:p>
          </table:table-cell>
          <table:covered-table-cell table:number-columns-repeated="2" table:style-name="ce49"/>
          <table:table-cell table:number-columns-repeated="1014"/>
        </table:table-row>
        <table:table-row table:style-name="ro21" table:number-rows-repeated="1048543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45" table:style-name="ta45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70" table:default-cell-style-name="Excel_20_Built-in_20_Normal"/>
        <table:table-column table:style-name="co7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45">
            <text:p>45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920">
            <text:p>920</text:p>
          </table:table-cell>
          <table:table-cell table:style-name="ce9" office:value-type="float" office:value="61900">
            <text:p>61900</text:p>
          </table:table-cell>
          <table:table-cell table:style-name="ce12" office:value-type="string" table:number-columns-spanned="3" table:number-rows-spanned="1">
            <text:p>ADMINI GRAL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inver real inver repo infra bien destina al uso gral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ON GENERAL; inversiones de reposicion destino uso general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0000" table:number-columns-spanned="3" table:number-rows-spanned="2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inver real inver repo infra bien destina al uso gral</text:p>
          </table:table-cell>
          <table:covered-table-cell table:number-columns-repeated="2" table:style-name="ce14"/>
          <table:table-cell table:style-name="ce59" office:value-type="string" table:number-columns-spanned="2" table:number-rows-spanned="1">
            <text:p>Total Económica 61900</text:p>
          </table:table-cell>
          <table:covered-table-cell table:style-name="ce59"/>
          <table:table-cell table:style-name="ce32" office:value-type="float" office:value="590432.81" table:number-columns-spanned="3" table:number-rows-spanned="1">
            <text:p>590432,81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42">
            <text:p>342</text:p>
          </table:table-cell>
          <table:table-cell table:style-name="ce10" office:value-type="float" office:value="62100">
            <text:p>62100</text:p>
          </table:table-cell>
          <table:table-cell table:style-name="ce13" office:value-type="string" table:number-columns-spanned="3" table:number-rows-spanned="1">
            <text:p>INSTALA DEPO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Terrenos y bienes natural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INSTALA DEPOR; inver nueva inf bbs serv terreno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2000" table:number-columns-spanned="3" table:number-rows-spanned="2">
            <text:p>200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Terrenos y bienes naturales</text:p>
          </table:table-cell>
          <table:covered-table-cell table:number-columns-repeated="2" table:style-name="ce14"/>
          <table:table-cell table:style-name="ce59" office:value-type="string" table:number-columns-spanned="2" table:number-rows-spanned="1">
            <text:p>Total Económica 62100</text:p>
          </table:table-cell>
          <table:covered-table-cell table:style-name="ce59"/>
          <table:table-cell table:style-name="ce41" office:value-type="float" office:value="2000" table:number-columns-spanned="3" table:number-rows-spanned="1">
            <text:p>2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32">
            <text:p>132</text:p>
          </table:table-cell>
          <table:table-cell table:style-name="ce10" office:value-type="float" office:value="62300">
            <text:p>62300</text:p>
          </table:table-cell>
          <table:table-cell table:style-name="ce13" office:value-type="string" table:number-columns-spanned="3" table:number-rows-spanned="1">
            <text:p>SEG Y ORD PÚ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161" table:number-columns-spanned="1" table:number-rows-spanned="2">
            <text:p>161</text:p>
          </table:table-cell>
          <table:table-cell table:style-name="ce10" office:value-type="float" office:value="62300" table:number-columns-spanned="1" table:number-rows-spanned="2">
            <text:p>62300</text:p>
          </table:table-cell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2568" table:number-columns-spanned="3" table:number-rows-spanned="1">
            <text:p>2568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BAST DOMI AGUA POT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62300" table:number-columns-spanned="1" table:number-rows-spanned="2">
            <text:p>62300</text:p>
          </table:table-cell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0000" table:number-columns-spanned="3" table:number-rows-spanned="1">
            <text:p>2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241" table:number-columns-spanned="1" table:number-rows-spanned="2">
            <text:p>241</text:p>
          </table:table-cell>
          <table:table-cell table:style-name="ce10" office:value-type="float" office:value="62300" table:number-columns-spanned="1" table:number-rows-spanned="2">
            <text:p>62300</text:p>
          </table:table-cell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1000" table:number-columns-spanned="3" table:number-rows-spanned="1">
            <text:p>1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FOMEN EMPLEO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62300" table:number-columns-spanned="1" table:number-rows-spanned="2">
            <text:p>62300</text:p>
          </table:table-cell>
          <table:table-cell table:style-name="ce13" office:value-type="string" table:number-columns-spanned="3" table:number-rows-spanned="1">
            <text:p>FOMENTO EMPLEO; inver reales inver nuev funcio opera serv m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5000" table:number-columns-spanned="3" table:number-rows-spanned="1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EDUC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62300" table:number-columns-spanned="1" table:number-rows-spanned="2">
            <text:p>62300</text:p>
          </table:table-cell>
          <table:table-cell table:style-name="ce13" office:value-type="string" table:number-columns-spanned="3" table:number-rows-spanned="1">
            <text:p>ADMÓN GRAL EDUCA; inver nuev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ADMON GRAL CULTURA; inver reales inver nuev funcio opera ser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9" office:value-type="float" office:value="1000" table:number-columns-spanned="3" table:number-rows-spanned="1">
            <text:p>1000</text:p>
          </table:table-cell>
          <table:covered-table-cell table:number-columns-repeated="2" table:style-name="ce49"/>
          <table:table-cell table:number-columns-repeated="1013"/>
        </table:table-row>
        <table:table-row table:style-name="ro21" table:number-rows-repeated="1048542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46" table:style-name="ta46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72" table:default-cell-style-name="Excel_20_Built-in_20_Normal"/>
        <table:table-column table:style-name="co73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46">
            <text:p>46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342">
            <text:p>342</text:p>
          </table:table-cell>
          <table:table-cell table:style-name="ce9" office:value-type="float" office:value="62300">
            <text:p>62300</text:p>
          </table:table-cell>
          <table:table-cell table:style-name="ce12" office:value-type="string" table:number-columns-spanned="3" table:number-rows-spanned="1">
            <text:p>INSTALA DEPOR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430" table:number-columns-spanned="1" table:number-rows-spanned="2">
            <text:p>430</text:p>
          </table:table-cell>
          <table:table-cell table:style-name="ce10" office:value-type="float" office:value="62300" table:number-columns-spanned="1" table:number-rows-spanned="2">
            <text:p>62300</text:p>
          </table:table-cell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10000" table:number-columns-spanned="3" table:number-rows-spanned="1">
            <text:p>1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ÓN GRAL COMER, TURIS Y PYMES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62300" table:number-columns-spanned="1" table:number-rows-spanned="2">
            <text:p>62300</text:p>
          </table:table-cell>
          <table:table-cell table:style-name="ce13" office:value-type="string" table:number-columns-spanned="3" table:number-rows-spanned="1">
            <text:p>ADMON GRAL COMERCIO; <text:s/>inver nuev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3000" table:number-columns-spanned="3" table:number-rows-spanned="1">
            <text:p>3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62300" table:number-columns-spanned="1" table:number-rows-spanned="2">
            <text:p>62300</text:p>
          </table:table-cell>
          <table:table-cell table:style-name="ce13" office:value-type="string" table:number-columns-spanned="3" table:number-rows-spanned="1">
            <text:p>INFORMACIÓN Y PROM.TURÍSTICA; inver reales inver nuev func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MAQUINARIA, INST. Y UTILLAJE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4000" table:number-columns-spanned="3" table:number-rows-spanned="2">
            <text:p>400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inver reales inver nuev funcio opera serv maqui instala tecn</text:p>
          </table:table-cell>
          <table:covered-table-cell table:number-columns-repeated="2" table:style-name="ce14"/>
          <table:table-cell table:style-name="ce60" office:value-type="string" table:number-columns-spanned="2" table:number-rows-spanned="1">
            <text:p>Total Económica 62300</text:p>
          </table:table-cell>
          <table:covered-table-cell table:style-name="ce60"/>
          <table:table-cell table:style-name="ce41" office:value-type="float" office:value="50568" table:number-columns-spanned="3" table:number-rows-spanned="1">
            <text:p>50568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920">
            <text:p>920</text:p>
          </table:table-cell>
          <table:table-cell table:style-name="ce10" office:value-type="float" office:value="62400">
            <text:p>62400</text:p>
          </table:table-cell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inver reales inver nuev funcio opera serv element transporte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ADMÓN GENERAL; MATERIAL DE TRANSPORTE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3000" table:number-columns-spanned="3" table:number-rows-spanned="2">
            <text:p>3000</text:p>
          </table:table-cell>
          <table:covered-table-cell table:number-columns-repeated="2" table:style-name="ce33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inver reales inver nuev funcio opera serv element transporte</text:p>
          </table:table-cell>
          <table:covered-table-cell table:number-columns-repeated="2" table:style-name="ce14"/>
          <table:table-cell table:style-name="ce60" office:value-type="string" table:number-columns-spanned="2" table:number-rows-spanned="1">
            <text:p>Total Económica 62400</text:p>
          </table:table-cell>
          <table:covered-table-cell table:style-name="ce60"/>
          <table:table-cell table:style-name="ce41" office:value-type="float" office:value="3000" table:number-columns-spanned="3" table:number-rows-spanned="1">
            <text:p>3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231">
            <text:p>231</text:p>
          </table:table-cell>
          <table:table-cell table:style-name="ce10" office:value-type="float" office:value="62500">
            <text:p>62500</text:p>
          </table:table-cell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 inver nuev asoc funci oper servi mobili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241" table:number-columns-spanned="1" table:number-rows-spanned="2">
            <text:p>241</text:p>
          </table:table-cell>
          <table:table-cell table:style-name="ce10" office:value-type="float" office:value="62500" table:number-columns-spanned="1" table:number-rows-spanned="2">
            <text:p>62500</text:p>
          </table:table-cell>
          <table:table-cell table:style-name="ce13" office:value-type="string" table:number-columns-spanned="3" table:number-rows-spanned="1">
            <text:p>ASIST. SOCIAL; INVERSIÓN MOBILI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FOMEN EMPLEO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 inver nuev asoc funci oper servi mobili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62500" table:number-columns-spanned="1" table:number-rows-spanned="2">
            <text:p>62500</text:p>
          </table:table-cell>
          <table:table-cell table:style-name="ce13" office:value-type="string" table:number-columns-spanned="3" table:number-rows-spanned="1">
            <text:p>FOMENTO EMPLEO; inver real inver nuev asoc funci oper servi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6000" table:number-columns-spanned="3" table:number-rows-spanned="1">
            <text:p>6000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inver real inver nuev asoc funci oper servi mobiliari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ADMON CULTURA; NUEVO MOBILIARIO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9" office:value-type="float" office:value="1000" table:number-columns-spanned="3" table:number-rows-spanned="1">
            <text:p>1000</text:p>
          </table:table-cell>
          <table:covered-table-cell table:number-columns-repeated="2" table:style-name="ce49"/>
          <table:table-cell table:number-columns-repeated="1013"/>
        </table:table-row>
        <table:table-row table:style-name="ro21" table:number-rows-repeated="1048542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47" table:style-name="ta47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74" table:default-cell-style-name="Excel_20_Built-in_20_Normal"/>
        <table:table-column table:style-name="co75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47">
            <text:p>47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920">
            <text:p>920</text:p>
          </table:table-cell>
          <table:table-cell table:style-name="ce9" office:value-type="float" office:value="62500">
            <text:p>62500</text:p>
          </table:table-cell>
          <table:table-cell table:style-name="ce12" office:value-type="string" table:number-columns-spanned="3" table:number-rows-spanned="1">
            <text:p>ADMINI GRAL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inver real inver nuev asoc funci oper servi mobiliario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INVERSIÓN MOBILIARIO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3000" table:number-columns-spanned="3" table:number-rows-spanned="2">
            <text:p>300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inver real inver nuev asoc funci oper servi mobiliario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62500</text:p>
          </table:table-cell>
          <table:covered-table-cell table:style-name="ce63"/>
          <table:table-cell table:style-name="ce41" office:value-type="float" office:value="12000" table:number-columns-spanned="3" table:number-rows-spanned="1">
            <text:p>12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241">
            <text:p>241</text:p>
          </table:table-cell>
          <table:table-cell table:style-name="ce10" office:value-type="float" office:value="62600">
            <text:p>62600</text:p>
          </table:table-cell>
          <table:table-cell table:style-name="ce13" office:value-type="string" table:number-columns-spanned="3" table:number-rows-spanned="1">
            <text:p>FOMEN EMPLEO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equi proce inform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62600" table:number-columns-spanned="1" table:number-rows-spanned="2">
            <text:p>62600</text:p>
          </table:table-cell>
          <table:table-cell table:style-name="ce13" office:value-type="string" table:number-columns-spanned="3" table:number-rows-spanned="1">
            <text:p>FOMENTO EMPLEO; inver nuev serv equi proce inform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7000" table:number-columns-spanned="3" table:number-rows-spanned="1">
            <text:p>7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equi proce inform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62600" table:number-columns-spanned="1" table:number-rows-spanned="2">
            <text:p>62600</text:p>
          </table:table-cell>
          <table:table-cell table:style-name="ce13" office:value-type="string" table:number-columns-spanned="3" table:number-rows-spanned="1">
            <text:p>ADMON CULTURA; NUEVOS EQUIPOS PROCESOS INFORMACION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1000" table:number-columns-spanned="3" table:number-rows-spanned="1">
            <text:p>1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s inver nuev funcio opera serv equi proce informa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920" table:number-columns-spanned="1" table:number-rows-spanned="2">
            <text:p>920</text:p>
          </table:table-cell>
          <table:table-cell table:style-name="ce10" office:value-type="float" office:value="62600" table:number-columns-spanned="1" table:number-rows-spanned="2">
            <text:p>62600</text:p>
          </table:table-cell>
          <table:table-cell table:style-name="ce13" office:value-type="string" table:number-columns-spanned="3" table:number-rows-spanned="1">
            <text:p>INFO Y PROMO TURIS; inver reales inver nuev funcio opera ser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3000" table:number-columns-spanned="3" table:number-rows-spanned="1">
            <text:p>3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inver reales inver nuev funcio opera serv equi proce informa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8">
          <table:covered-table-cell table:number-columns-repeated="3" table:style-name="ce6"/>
          <table:table-cell table:style-name="ce13" office:value-type="string" table:number-columns-spanned="3" table:number-rows-spanned="2">
            <text:p>ADMÓN GENERAL; INVERSIÓN EQUIPOS PROCESOS INFORMACIÓN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5000" table:number-columns-spanned="3" table:number-rows-spanned="2">
            <text:p>5000</text:p>
          </table:table-cell>
          <table:covered-table-cell table:number-columns-repeated="2" table:style-name="ce33"/>
          <table:table-cell table:number-columns-repeated="1013"/>
        </table:table-row>
        <table:table-row table:style-name="ro3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inver reales inver nuev funcio opera serv equi proce informa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62600</text:p>
          </table:table-cell>
          <table:covered-table-cell table:style-name="ce63"/>
          <table:table-cell table:style-name="ce41" office:value-type="float" office:value="16000" table:number-columns-spanned="3" table:number-rows-spanned="1">
            <text:p>16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61">
            <text:p>161</text:p>
          </table:table-cell>
          <table:table-cell table:style-name="ce10" office:value-type="float" office:value="63200">
            <text:p>63200</text:p>
          </table:table-cell>
          <table:table-cell table:style-name="ce13" office:value-type="string" table:number-columns-spanned="3" table:number-rows-spanned="1">
            <text:p>ABAST DOMI AGUA POT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 inver repo aso funci oper servi edif y otr constr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6">
          <table:table-cell table:style-name="ce6"/>
          <table:table-cell table:style-name="ce10" office:value-type="float" office:value="164" table:number-columns-spanned="1" table:number-rows-spanned="2">
            <text:p>164</text:p>
          </table:table-cell>
          <table:table-cell table:style-name="ce10" office:value-type="float" office:value="63200" table:number-columns-spanned="1" table:number-rows-spanned="2">
            <text:p>63200</text:p>
          </table:table-cell>
          <table:table-cell table:style-name="ce13" office:value-type="string" table:number-columns-spanned="3" table:number-rows-spanned="1">
            <text:p>inver real inver repo aso funci oper servi edif y otr constr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20000" table:number-columns-spanned="3" table:number-rows-spanned="1">
            <text:p>20000</text:p>
          </table:table-cell>
          <table:covered-table-cell table:number-columns-repeated="2" table:style-name="ce31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CEMEN Y SERVI FUNER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 inver repo aso funci oper servi edif y otr constr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231" table:number-columns-spanned="1" table:number-rows-spanned="2">
            <text:p>231</text:p>
          </table:table-cell>
          <table:table-cell table:style-name="ce10" office:value-type="float" office:value="63200" table:number-columns-spanned="1" table:number-rows-spanned="2">
            <text:p>63200</text:p>
          </table:table-cell>
          <table:table-cell table:style-name="ce13" office:value-type="string" table:number-columns-spanned="3" table:number-rows-spanned="1">
            <text:p>CEMENTERIOS Y SERV. FUN; inver real inver repo aso funci ope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inver real inver repo aso funci oper servi edif y otr constr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0">
          <table:table-cell table:style-name="ce7" table:number-columns-repeated="3"/>
          <table:table-cell table:style-name="ce39" office:value-type="string" table:number-columns-spanned="3" table:number-rows-spanned="1">
            <text:p>ASISTENCIA SOCIAL PRIM; Inv. Rep. Edif y Const.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9" office:value-type="float" office:value="2000" table:number-columns-spanned="3" table:number-rows-spanned="1">
            <text:p>2000</text:p>
          </table:table-cell>
          <table:covered-table-cell table:number-columns-repeated="2" table:style-name="ce49"/>
          <table:table-cell table:number-columns-repeated="1013"/>
        </table:table-row>
        <table:table-row table:style-name="ro21" table:number-rows-repeated="1048542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48" table:style-name="ta48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1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4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9" office:value-type="string">
            <text:p>Fecha Obtención</text:p>
          </table:table-cell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5"/>
        </table:table-row>
        <table:table-row table:style-name="ro22">
          <table:covered-table-cell table:number-columns-repeated="5" table:style-name="ce2"/>
          <table: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48">
            <text:p>48</text:p>
          </table:table-cell>
          <table:table-cell table:number-columns-repeated="1015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5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3" table:number-rows-spanned="1">
            <text:p>PRESUPUESTO DE GASTOS</text:p>
          </table:table-cell>
          <table:covered-table-cell table:number-columns-repeated="2" table:style-name="ce20"/>
          <table:table-cell table:style-name="ce37" office:value-type="float" office:value="2024">
            <text:p>2024</text:p>
          </table:table-cell>
          <table:table-cell table:number-columns-repeated="1015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4" office:value-type="string" table:number-columns-spanned="4" table:number-rows-spanned="1">
            <text:p>Descripción</text:p>
          </table:table-cell>
          <table:covered-table-cell table:number-columns-repeated="3" table:style-name="ce4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4"/>
        </table:table-row>
        <table:table-row table:style-name="ro25">
          <table:table-cell table:style-name="ce5"/>
          <table:table-cell table:style-name="ce9" office:value-type="float" office:value="241">
            <text:p>241</text:p>
          </table:table-cell>
          <table:table-cell table:style-name="ce9" office:value-type="float" office:value="63200">
            <text:p>63200</text:p>
          </table:table-cell>
          <table:table-cell table:style-name="ce45" office:value-type="string" table:number-columns-spanned="4" table:number-rows-spanned="1">
            <text:p>FOMEN EMPLEO;</text:p>
          </table:table-cell>
          <table:covered-table-cell table:number-columns-repeated="3" table:style-name="ce45"/>
          <table:table-cell table:style-name="ce5" table:number-columns-spanned="3" table:number-rows-spanned="1"/>
          <table:covered-table-cell table:number-columns-repeated="2" table:style-name="ce5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320" table:number-columns-spanned="1" table:number-rows-spanned="2">
            <text:p>320</text:p>
          </table:table-cell>
          <table:table-cell table:style-name="ce10" office:value-type="float" office:value="63200" table:number-columns-spanned="1" table:number-rows-spanned="2">
            <text:p>63200</text:p>
          </table:table-cell>
          <table:table-cell table:style-name="ce38" office:value-type="string" table:number-columns-spanned="4" table:number-rows-spanned="1">
            <text:p>FOMEN EMPL - invers reposic servicio edificac y construc</text:p>
          </table:table-cell>
          <table:covered-table-cell table:number-columns-repeated="3" table:style-name="ce38"/>
          <table:table-cell table:style-name="ce33" office:value-type="float" office:value="1000" table:number-columns-spanned="3" table:number-rows-spanned="1">
            <text:p>1000</text:p>
          </table:table-cell>
          <table:covered-table-cell table:number-columns-repeated="2" table:style-name="ce33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EDUCA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30" table:number-columns-spanned="1" table:number-rows-spanned="2">
            <text:p>330</text:p>
          </table:table-cell>
          <table:table-cell table:style-name="ce10" office:value-type="float" office:value="63200" table:number-columns-spanned="1" table:number-rows-spanned="2">
            <text:p>63200</text:p>
          </table:table-cell>
          <table:table-cell table:style-name="ce38" office:value-type="string" table:number-columns-spanned="4" table:number-rows-spanned="1">
            <text:p>ADMON GRAL EDUCA; INV. REP COLEG</text:p>
          </table:table-cell>
          <table:covered-table-cell table:number-columns-repeated="3" table:style-name="ce38"/>
          <table:table-cell table:style-name="ce31" office:value-type="float" office:value="150000" table:number-columns-spanned="3" table:number-rows-spanned="1">
            <text:p>150000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DMINI GRAL CULTU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342" table:number-columns-spanned="1" table:number-rows-spanned="2">
            <text:p>342</text:p>
          </table:table-cell>
          <table:table-cell table:style-name="ce10" office:value-type="float" office:value="63200" table:number-columns-spanned="1" table:number-rows-spanned="2">
            <text:p>63200</text:p>
          </table:table-cell>
          <table:table-cell table:style-name="ce38" office:value-type="string" table:number-columns-spanned="4" table:number-rows-spanned="1">
            <text:p>ADMÓN GRAL CULTURA; Invers reposic edificios y const.</text:p>
          </table:table-cell>
          <table:covered-table-cell table:number-columns-repeated="3" table:style-name="ce38"/>
          <table:table-cell table:style-name="ce33" office:value-type="float" office:value="1000" table:number-columns-spanned="3" table:number-rows-spanned="1">
            <text:p>1000</text:p>
          </table:table-cell>
          <table:covered-table-cell table:number-columns-repeated="2" table:style-name="ce33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INSTALA DEPO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38" office:value-type="string" table:number-columns-spanned="4" table:number-rows-spanned="1">
            <text:p>inver real inver repo aso funci oper servi edif y otr constr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1">
          <table:covered-table-cell table:number-columns-repeated="3" table:style-name="ce6"/>
          <table:table-cell table:style-name="ce38" office:value-type="string" table:number-columns-spanned="4" table:number-rows-spanned="2">
            <text:p>INSTAL. DEPORTIVAS; <text:s/>Invers. Reposi. edific. y const.</text:p>
          </table:table-cell>
          <table:covered-table-cell table:number-columns-repeated="3" table:style-name="ce38"/>
          <table:table-cell table:style-name="ce33" office:value-type="float" office:value="2000" table:number-columns-spanned="3" table:number-rows-spanned="2">
            <text:p>2000</text:p>
          </table:table-cell>
          <table:covered-table-cell table:number-columns-repeated="2" table:style-name="ce33"/>
          <table:table-cell table:number-columns-repeated="1014"/>
        </table:table-row>
        <table:table-row table:style-name="ro29">
          <table:table-cell table:style-name="ce6" table:number-columns-repeated="3"/>
          <table:covered-table-cell table:number-columns-repeated="4" table:style-name="ce38"/>
          <table:covered-table-cell table:number-columns-repeated="3" table:style-name="ce33"/>
          <table:table-cell table:number-columns-repeated="1014"/>
        </table:table-row>
        <table:table-row table:style-name="ro31">
          <table:table-cell table:style-name="ce6" table:number-columns-repeated="3"/>
          <table:table-cell table:style-name="ce47" office:value-type="string" table:number-columns-spanned="4" table:number-rows-spanned="1">
            <text:p>inver real inver repo aso funci oper servi edif y otr constr <text:s text:c="36"/>Total Económica 63200</text:p>
          </table:table-cell>
          <table:covered-table-cell table:number-columns-repeated="3" table:style-name="ce47"/>
          <table:table-cell table:style-name="ce32" office:value-type="float" office:value="178000" table:number-columns-spanned="3" table:number-rows-spanned="1">
            <text:p>178000</text:p>
          </table:table-cell>
          <table:covered-table-cell table:number-columns-repeated="2" table:style-name="ce32"/>
          <table:table-cell table:number-columns-repeated="1014"/>
        </table:table-row>
        <table:table-row table:style-name="ro32">
          <table:table-cell table:style-name="ce6"/>
          <table:table-cell table:style-name="ce10" office:value-type="float" office:value="135">
            <text:p>135</text:p>
          </table:table-cell>
          <table:table-cell table:style-name="ce10" office:value-type="float" office:value="63300">
            <text:p>63300</text:p>
          </table:table-cell>
          <table:table-cell table:style-name="ce38" office:value-type="string" table:number-columns-spanned="4" table:number-rows-spanned="1">
            <text:p>PROTECCIÓN CIVI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e reposi aso funci oper serv maqui insta tecn uti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621" table:number-columns-spanned="1" table:number-rows-spanned="2">
            <text:p>1621</text:p>
          </table:table-cell>
          <table:table-cell table:style-name="ce10" office:value-type="float" office:value="63300" table:number-columns-spanned="1" table:number-rows-spanned="2">
            <text:p>63300</text:p>
          </table:table-cell>
          <table:table-cell table:style-name="ce38" office:value-type="string" table:number-columns-spanned="4" table:number-rows-spanned="1">
            <text:p>PROTECCIÓN CIVIL, Inv. repos. maquin. inst. utill.</text:p>
          </table:table-cell>
          <table:covered-table-cell table:number-columns-repeated="3" table:style-name="ce38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4"/>
        </table:table-row>
        <table:table-row table:style-name="ro17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RECOG RESIDUOS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e reposi aso funci oper serv maqui insta tecn uti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8">
          <table:table-cell table:style-name="ce6"/>
          <table:table-cell table:style-name="ce10" office:value-type="float" office:value="164" table:number-columns-spanned="1" table:number-rows-spanned="2">
            <text:p>164</text:p>
          </table:table-cell>
          <table:table-cell table:style-name="ce10" office:value-type="float" office:value="63300" table:number-columns-spanned="1" table:number-rows-spanned="2">
            <text:p>63300</text:p>
          </table:table-cell>
          <table:table-cell table:style-name="ce38" office:value-type="string" table:number-columns-spanned="4" table:number-rows-spanned="1">
            <text:p>RECOG RESIDUOS;inver reale reposi serv maqui insta tecn util</text:p>
          </table:table-cell>
          <table:covered-table-cell table:number-columns-repeated="3" table:style-name="ce38"/>
          <table:table-cell table:style-name="ce31" office:value-type="float" office:value="19260" table:number-columns-spanned="3" table:number-rows-spanned="1">
            <text:p>19260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CEMEN Y SERVI FUNER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3">
          <table:table-cell table:style-name="ce6" table:number-columns-repeated="3"/>
          <table:table-cell table:style-name="ce38" office:value-type="string" table:number-columns-spanned="4" table:number-rows-spanned="1">
            <text:p>inver reale reposi aso funci oper serv maqui insta tecn uti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14">
          <table:table-cell table:style-name="ce6"/>
          <table:table-cell table:style-name="ce10" office:value-type="float" office:value="165" table:number-columns-spanned="1" table:number-rows-spanned="2">
            <text:p>165</text:p>
          </table:table-cell>
          <table:table-cell table:style-name="ce10" office:value-type="float" office:value="63300" table:number-columns-spanned="1" table:number-rows-spanned="2">
            <text:p>63300</text:p>
          </table:table-cell>
          <table:table-cell table:style-name="ce38" office:value-type="string" table:number-columns-spanned="4" table:number-rows-spanned="1">
            <text:p>CEMENTERIOS Y SERV. FUN; Inv. reposic Maq. Inst. ut.</text:p>
          </table:table-cell>
          <table:covered-table-cell table:number-columns-repeated="3" table:style-name="ce38"/>
          <table:table-cell table:style-name="ce31" office:value-type="float" office:value="32000" table:number-columns-spanned="3" table:number-rows-spanned="1">
            <text:p>32000</text:p>
          </table:table-cell>
          <table:covered-table-cell table:number-columns-repeated="2" table:style-name="ce31"/>
          <table:table-cell table:number-columns-repeated="1014"/>
        </table:table-row>
        <table:table-row table:style-name="ro15">
          <table:table-cell table:style-name="ce6"/>
          <table:covered-table-cell table:number-columns-repeated="2" table:style-name="ce10"/>
          <table:table-cell table:style-name="ce38" office:value-type="string" table:number-columns-spanned="4" table:number-rows-spanned="1">
            <text:p>ALUM PÚBL;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6">
          <table:table-cell table:style-name="ce6" table:number-columns-repeated="3"/>
          <table:table-cell table:style-name="ce38" office:value-type="string" table:number-columns-spanned="4" table:number-rows-spanned="1">
            <text:p>inver reale reposi aso funci oper serv maqui insta tecn util</text:p>
          </table:table-cell>
          <table:covered-table-cell table:number-columns-repeated="3" table:style-name="ce38"/>
          <table:table-cell table:style-name="ce6" table:number-columns-spanned="3" table:number-rows-spanned="1"/>
          <table:covered-table-cell table:number-columns-repeated="2" table:style-name="ce6"/>
          <table:table-cell table:number-columns-repeated="1014"/>
        </table:table-row>
        <table:table-row table:style-name="ro30">
          <table:table-cell table:style-name="ce7" table:number-columns-repeated="3"/>
          <table:table-cell table:style-name="ce46" office:value-type="string" table:number-columns-spanned="4" table:number-rows-spanned="1">
            <text:p>ALUMBRADO PÚBLICO; Invers reposic maquin inst tec</text:p>
          </table:table-cell>
          <table:covered-table-cell table:number-columns-repeated="3" table:style-name="ce46"/>
          <table:table-cell table:style-name="ce42" office:value-type="float" office:value="33370.52" table:number-columns-spanned="3" table:number-rows-spanned="1">
            <text:p>33370,52</text:p>
          </table:table-cell>
          <table:covered-table-cell table:number-columns-repeated="2" table:style-name="ce42"/>
          <table:table-cell table:number-columns-repeated="1014"/>
        </table:table-row>
        <table:table-row table:style-name="ro21" table:number-rows-repeated="1048544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49" table:style-name="ta49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76" table:default-cell-style-name="Excel_20_Built-in_20_Normal"/>
        <table:table-column table:style-name="co7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49">
            <text:p>49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231">
            <text:p>231</text:p>
          </table:table-cell>
          <table:table-cell table:style-name="ce9" office:value-type="float" office:value="63300">
            <text:p>63300</text:p>
          </table:table-cell>
          <table:table-cell table:style-name="ce12" office:value-type="string" table:number-columns-spanned="3" table:number-rows-spanned="1">
            <text:p>ASIS SOCIAL PRIMA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e reposi aso funci oper serv maqui insta tecn util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8">
          <table:table-cell table:style-name="ce6"/>
          <table:table-cell table:style-name="ce10" office:value-type="float" office:value="241" table:number-columns-spanned="1" table:number-rows-spanned="2">
            <text:p>241</text:p>
          </table:table-cell>
          <table:table-cell table:style-name="ce10" office:value-type="float" office:value="63300" table:number-columns-spanned="1" table:number-rows-spanned="2">
            <text:p>63300</text:p>
          </table:table-cell>
          <table:table-cell table:style-name="ce13" office:value-type="string" table:number-columns-spanned="3" table:number-rows-spanned="1">
            <text:p>INVERS.REPOS.ASOC.OPERATIVO SERVICIOS.MAQUINARIA,INSTAL Y UT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2000" table:number-columns-spanned="3" table:number-rows-spanned="1">
            <text:p>2000</text:p>
          </table:table-cell>
          <table:covered-table-cell table:number-columns-repeated="2" table:style-name="ce33"/>
          <table:table-cell table:number-columns-repeated="1013"/>
        </table:table-row>
        <table:table-row table:style-name="ro15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FOMEN EMPLEO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inver reale reposi aso funci oper serv maqui insta tecn util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FOMENTO EMPLEO; inver reale reposi aso funci oper serv maqui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1000" table:number-columns-spanned="3" table:number-rows-spanned="2">
            <text:p>100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inver reale reposi aso funci oper serv maqui insta tecn util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63300</text:p>
          </table:table-cell>
          <table:covered-table-cell table:style-name="ce24"/>
          <table:table-cell table:style-name="ce41" office:value-type="float" office:value="89630.52" table:number-columns-spanned="3" table:number-rows-spanned="1">
            <text:p>89630,52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231">
            <text:p>231</text:p>
          </table:table-cell>
          <table:table-cell table:style-name="ce10" office:value-type="float" office:value="63500">
            <text:p>63500</text:p>
          </table:table-cell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Mobiliario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SIS SOCIAL PRIMA; MOBILIARIO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1000" table:number-columns-spanned="3" table:number-rows-spanned="2">
            <text:p>100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Mobiliario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63500</text:p>
          </table:table-cell>
          <table:covered-table-cell table:style-name="ce24"/>
          <table:table-cell table:style-name="ce41" office:value-type="float" office:value="1000" table:number-columns-spanned="3" table:number-rows-spanned="1">
            <text:p>1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920">
            <text:p>920</text:p>
          </table:table-cell>
          <table:table-cell table:style-name="ce10" office:value-type="float" office:value="63600">
            <text:p>63600</text:p>
          </table:table-cell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Equipos para procesos de información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ON GRAL; Equipos para procesos de información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1000" table:number-columns-spanned="3" table:number-rows-spanned="2">
            <text:p>100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Equipos para procesos de información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63600</text:p>
          </table:table-cell>
          <table:covered-table-cell table:style-name="ce24"/>
          <table:table-cell table:style-name="ce41" office:value-type="float" office:value="1000" table:number-columns-spanned="3" table:number-rows-spanned="1">
            <text:p>1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330">
            <text:p>330</text:p>
          </table:table-cell>
          <table:table-cell table:style-name="ce10" office:value-type="float" office:value="63900">
            <text:p>63900</text:p>
          </table:table-cell>
          <table:table-cell table:style-name="ce13" office:value-type="string" table:number-columns-spanned="3" table:number-rows-spanned="1">
            <text:p>ADMINI GRAL CULTU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Otras inversiones de reposición asociadas al funcionamiento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ON GRAL CULTURA; Otras inversiones de reposición asociada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3" office:value-type="float" office:value="1000" table:number-columns-spanned="3" table:number-rows-spanned="2">
            <text:p>1000</text:p>
          </table:table-cell>
          <table:covered-table-cell table:number-columns-repeated="2" table:style-name="ce33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3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Otras inversiones de reposición asociadas al funcionamiento</text:p>
          </table:table-cell>
          <table:covered-table-cell table:number-columns-repeated="2" table:style-name="ce14"/>
          <table:table-cell table:style-name="ce24" office:value-type="string" table:number-columns-spanned="2" table:number-rows-spanned="1">
            <text:p>Total Económica 63900</text:p>
          </table:table-cell>
          <table:covered-table-cell table:style-name="ce24"/>
          <table:table-cell table:style-name="ce41" office:value-type="float" office:value="1000" table:number-columns-spanned="3" table:number-rows-spanned="1">
            <text:p>1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231">
            <text:p>231</text:p>
          </table:table-cell>
          <table:table-cell table:style-name="ce10" office:value-type="float" office:value="64100">
            <text:p>64100</text:p>
          </table:table-cell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inver real gast inver caract inmater aplicacion informatic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32" table:number-columns-spanned="1" table:number-rows-spanned="2">
            <text:p>432</text:p>
          </table:table-cell>
          <table:table-cell table:style-name="ce10" office:value-type="float" office:value="64100" table:number-columns-spanned="1" table:number-rows-spanned="2">
            <text:p>64100</text:p>
          </table:table-cell>
          <table:table-cell table:style-name="ce13" office:value-type="string" table:number-columns-spanned="3" table:number-rows-spanned="1">
            <text:p>ASISTENCIA SOCIAL PRIMA; aplicaciones informatic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3" office:value-type="float" office:value="1000" table:number-columns-spanned="3" table:number-rows-spanned="1">
            <text:p>1000</text:p>
          </table:table-cell>
          <table:covered-table-cell table:number-columns-repeated="2" table:style-name="ce33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INFO Y PROMO TURÍS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inver real gast inver caract inmater aplicacion informaticas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51">
          <table:table-cell table:style-name="ce7" table:number-columns-repeated="3"/>
          <table:table-cell table:style-name="ce39" office:value-type="string" table:number-columns-spanned="3" table:number-rows-spanned="1">
            <text:p>inver real gast inver caract inmater aplicacion informaticas</text:p>
          </table:table-cell>
          <table:covered-table-cell table:number-columns-repeated="2" table:style-name="ce39"/>
          <table:table-cell table:style-name="ce40" table:number-columns-spanned="2" table:number-rows-spanned="1"/>
          <table:covered-table-cell table:style-name="ce40"/>
          <table:table-cell table:style-name="ce49" office:value-type="float" office:value="1605" table:number-columns-spanned="3" table:number-rows-spanned="1">
            <text:p>1605</text:p>
          </table:table-cell>
          <table:covered-table-cell table:number-columns-repeated="2" table:style-name="ce49"/>
          <table:table-cell table:number-columns-repeated="1013"/>
        </table:table-row>
        <table:table-row table:style-name="ro21" table:number-rows-repeated="1048541">
          <table:table-cell table:number-columns-repeated="1024"/>
        </table:table-row>
        <table:table-row table:style-name="ro21">
          <table:table-cell table:number-columns-repeated="1024"/>
        </table:table-row>
      </table:table>
      <table:table table:name="Sheet50" table:style-name="ta50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78" table:default-cell-style-name="Excel_20_Built-in_20_Normal"/>
        <table:table-column table:style-name="co79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number-columns-repeated="1013" table:default-cell-style-name="Excel_20_Built-in_20_Normal"/>
        <table:table-row table:style-name="ro2">
          <table:table-cell table:style-name="ce1" office:value-type="string" table:number-columns-spanned="5" table:number-rows-spanned="2">
            <text:p>Ayuntamiento de Mogán</text:p>
          </table:table-cell>
          <table:covered-table-cell table:number-columns-repeated="4" table:style-name="ce2"/>
          <table:table-cell table:style-name="ce17" office:value-type="string" table:number-columns-spanned="2" table:number-rows-spanned="1">
            <text:p>Fecha Obtención</text:p>
          </table:table-cell>
          <table:covered-table-cell table:style-name="ce19"/>
          <table:table-cell table:style-name="ce26" office:value-type="string" table:number-columns-spanned="2" table:number-rows-spanned="1">
            <text:p>07/11/2023</text:p>
          </table:table-cell>
          <table:covered-table-cell table:style-name="ce28"/>
          <table:table-cell table:style-name="ce35" office:value-type="string">
            <text:p><text:s/>9:29:18</text:p>
          </table:table-cell>
          <table:table-cell table:number-columns-repeated="1014"/>
        </table:table-row>
        <table:table-row table:style-name="ro22">
          <table:covered-table-cell table:number-columns-repeated="5" table:style-name="ce2"/>
          <table:table-cell table:style-name="ce3" table:number-columns-spanned="2" table:number-rows-spanned="1"/>
          <table:covered-table-cell table:style-name="ce8"/>
          <table:table-cell table:style-name="ce27" office:value-type="string" table:number-columns-spanned="2" table:number-rows-spanned="1">
            <text:p>Pág.</text:p>
          </table:table-cell>
          <table:covered-table-cell table:style-name="ce29"/>
          <table:table-cell table:style-name="ce28" office:value-type="float" office:value="50">
            <text:p>50</text:p>
          </table:table-cell>
          <table:table-cell table:number-columns-repeated="1014"/>
        </table:table-row>
        <table:table-row table:style-name="ro23">
          <table:table-cell table:style-name="ce3" table:number-columns-spanned="5" table:number-rows-spanned="1"/>
          <table:covered-table-cell table:number-columns-repeated="4" table:style-name="ce8"/>
          <table:table-cell table:style-name="ce3" table:number-columns-spanned="2" table:number-rows-spanned="1"/>
          <table:covered-table-cell table:style-name="ce8"/>
          <table:table-cell table:style-name="ce3" table:number-columns-spanned="2" table:number-rows-spanned="1"/>
          <table:covered-table-cell table:style-name="ce8"/>
          <table:table-cell table:style-name="ce8"/>
          <table:table-cell table:number-columns-repeated="1014"/>
        </table:table-row>
        <table:table-row table:style-name="ro24">
          <table:table-cell table:style-name="ce1" office:value-type="string" table:number-columns-spanned="4" table:number-rows-spanned="1">
            <text:p>PRESUPUESTO DE GASTOS Por Económica</text:p>
          </table:table-cell>
          <table:covered-table-cell table:number-columns-repeated="3" table:style-name="ce2"/>
          <table:table-cell table:style-name="ce16" office:value-type="string">
            <text:p>(ANTEPROYECTO)</text:p>
          </table:table-cell>
          <table:table-cell table:style-name="ce18" office:value-type="string" table:number-columns-spanned="4" table:number-rows-spanned="1">
            <text:p>PRESUPUESTO DE GASTOS</text:p>
          </table:table-cell>
          <table:covered-table-cell table:number-columns-repeated="3" table:style-name="ce20"/>
          <table:table-cell table:style-name="ce37" office:value-type="float" office:value="2024">
            <text:p>2024</text:p>
          </table:table-cell>
          <table:table-cell table:number-columns-repeated="1014"/>
        </table:table-row>
        <table:table-row table:style-name="ro4">
          <table:table-cell table:style-name="ce4" office:value-type="string">
            <text:p>Orgánica</text:p>
          </table:table-cell>
          <table:table-cell table:style-name="ce4" office:value-type="string">
            <text:p>Programa</text:p>
          </table:table-cell>
          <table:table-cell table:style-name="ce4" office:value-type="string">
            <text:p>Económica</text:p>
          </table:table-cell>
          <table:table-cell table:style-name="ce11" office:value-type="string" table:number-columns-spanned="3" table:number-rows-spanned="1">
            <text:p>Descripción</text:p>
          </table:table-cell>
          <table:covered-table-cell table:number-columns-repeated="2" table:style-name="ce11"/>
          <table:table-cell table:style-name="ce21" table:number-columns-spanned="2" table:number-rows-spanned="1"/>
          <table:covered-table-cell table:style-name="ce21"/>
          <table:table-cell table:style-name="ce30" office:value-type="string" table:number-columns-spanned="3" table:number-rows-spanned="1">
            <text:p>Créditos Iniciales</text:p>
          </table:table-cell>
          <table:covered-table-cell table:number-columns-repeated="2" table:style-name="ce30"/>
          <table:table-cell table:number-columns-repeated="1013"/>
        </table:table-row>
        <table:table-row table:style-name="ro25">
          <table:table-cell table:style-name="ce5"/>
          <table:table-cell table:style-name="ce9" office:value-type="float" office:value="920">
            <text:p>920</text:p>
          </table:table-cell>
          <table:table-cell table:style-name="ce9" office:value-type="float" office:value="64100">
            <text:p>64100</text:p>
          </table:table-cell>
          <table:table-cell table:style-name="ce12" office:value-type="string" table:number-columns-spanned="3" table:number-rows-spanned="1">
            <text:p>ADMINI GRAL;</text:p>
          </table:table-cell>
          <table:covered-table-cell table:number-columns-repeated="2" table:style-name="ce12"/>
          <table:table-cell table:style-name="ce22" table:number-columns-spanned="2" table:number-rows-spanned="1"/>
          <table:covered-table-cell table:style-name="ce22"/>
          <table:table-cell table:style-name="ce5" table:number-columns-spanned="3" table:number-rows-spanned="1"/>
          <table:covered-table-cell table:number-columns-repeated="2" table:style-name="ce5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inver real gast inver caract inmater aplicacion informatica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INISTRACION GENERAL: Gastos en aplicaciones informática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18435.76" table:number-columns-spanned="3" table:number-rows-spanned="2">
            <text:p>118435,76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inver real gast inver caract inmater aplicacion informaticas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64100</text:p>
          </table:table-cell>
          <table:covered-table-cell table:style-name="ce63"/>
          <table:table-cell table:style-name="ce32" office:value-type="float" office:value="121040.76" table:number-columns-spanned="3" table:number-rows-spanned="1">
            <text:p>121040,76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151">
            <text:p>151</text:p>
          </table:table-cell>
          <table:table-cell table:style-name="ce10" office:value-type="float" office:value="68100">
            <text:p>68100</text:p>
          </table:table-cell>
          <table:table-cell table:style-name="ce13" office:value-type="string" table:number-columns-spanned="3" table:number-rows-spanned="1">
            <text:p>URBAN: PLANE, GEST, EJECU Y DISCI URB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TERRENOS Y BIENES NATURALES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URBANISMO; TERRENOS Y BIENES NATURALES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940784.07" table:number-columns-spanned="3" table:number-rows-spanned="2">
            <text:p>940784,07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TERRENOS Y BIENES NATURALES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68100</text:p>
          </table:table-cell>
          <table:covered-table-cell table:style-name="ce63"/>
          <table:table-cell table:style-name="ce32" office:value-type="float" office:value="940784.07" table:number-columns-spanned="3" table:number-rows-spanned="1">
            <text:p>940784,07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231">
            <text:p>231</text:p>
          </table:table-cell>
          <table:table-cell table:style-name="ce10" office:value-type="float" office:value="78000">
            <text:p>78000</text:p>
          </table:table-cell>
          <table:table-cell table:style-name="ce13" office:value-type="string" table:number-columns-spanned="3" table:number-rows-spanned="1">
            <text:p>ASIS SOCIAL PRIM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3">
          <table:table-cell table:style-name="ce6" table:number-columns-repeated="3"/>
          <table:table-cell table:style-name="ce13" office:value-type="string" table:number-columns-spanned="3" table:number-rows-spanned="1">
            <text:p>transf capital fami institu sin fines de lucr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4">
          <table:table-cell table:style-name="ce6"/>
          <table:table-cell table:style-name="ce10" office:value-type="float" office:value="410" table:number-columns-spanned="1" table:number-rows-spanned="2">
            <text:p>410</text:p>
          </table:table-cell>
          <table:table-cell table:style-name="ce10" office:value-type="float" office:value="78000" table:number-columns-spanned="1" table:number-rows-spanned="2">
            <text:p>78000</text:p>
          </table:table-cell>
          <table:table-cell table:style-name="ce13" office:value-type="string" table:number-columns-spanned="3" table:number-rows-spanned="1">
            <text:p>ASIST.SOCIAL A familias e instituciones sin fines de lucr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36000" table:number-columns-spanned="3" table:number-rows-spanned="1">
            <text:p>36000</text:p>
          </table:table-cell>
          <table:covered-table-cell table:number-columns-repeated="2" table:style-name="ce31"/>
          <table:table-cell table:number-columns-repeated="1013"/>
        </table:table-row>
        <table:table-row table:style-name="ro17">
          <table:table-cell table:style-name="ce6"/>
          <table:covered-table-cell table:number-columns-repeated="2" table:style-name="ce10"/>
          <table:table-cell table:style-name="ce13" office:value-type="string" table:number-columns-spanned="3" table:number-rows-spanned="1">
            <text:p>ADMINI GRAL AGRICU, GANA Y PESCA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transf capital fami institu sin fines de lucro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GRICULTURA PESCA: Subv y Transf a fam e Inst sin ánimo luc.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1000" table:number-columns-spanned="3" table:number-rows-spanned="2">
            <text:p>11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9">
          <table:table-cell table:style-name="ce6" table:number-columns-repeated="3"/>
          <table:table-cell table:style-name="ce14" office:value-type="string" table:number-columns-spanned="3" table:number-rows-spanned="1">
            <text:p>transf capital fami institu sin fines de lucro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78000</text:p>
          </table:table-cell>
          <table:covered-table-cell table:style-name="ce63"/>
          <table:table-cell table:style-name="ce41" office:value-type="float" office:value="47000" table:number-columns-spanned="3" table:number-rows-spanned="1">
            <text:p>47000</text:p>
          </table:table-cell>
          <table:covered-table-cell table:number-columns-repeated="2" table:style-name="ce41"/>
          <table:table-cell table:number-columns-repeated="1013"/>
        </table:table-row>
        <table:table-row table:style-name="ro32">
          <table:table-cell table:style-name="ce6"/>
          <table:table-cell table:style-name="ce10" office:value-type="float" office:value="920">
            <text:p>920</text:p>
          </table:table-cell>
          <table:table-cell table:style-name="ce10" office:value-type="float" office:value="83000">
            <text:p>83000</text:p>
          </table:table-cell>
          <table:table-cell table:style-name="ce13" office:value-type="string" table:number-columns-spanned="3" table:number-rows-spanned="1">
            <text:p>ADMINI GRAL;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6" table:number-columns-spanned="1" table:number-rows-spanned="2"/>
          <table:table-cell table:style-name="ce13" office:value-type="string" table:number-columns-spanned="3" table:number-rows-spanned="1">
            <text:p>activ finan conse prest fuera sect publi prest corto plazo</text:p>
          </table:table-cell>
          <table:covered-table-cell table:number-columns-repeated="2" table:style-name="ce13"/>
          <table:table-cell table:style-name="ce23" table:number-columns-spanned="2" table:number-rows-spanned="2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11">
          <table:covered-table-cell table:number-columns-repeated="3" table:style-name="ce6"/>
          <table:table-cell table:style-name="ce13" office:value-type="string" table:number-columns-spanned="3" table:number-rows-spanned="2">
            <text:p>ADMÓN GENERAL; PAGAS ANTICIPADAS Y PRÉSTAMOS PERSONAL</text:p>
          </table:table-cell>
          <table:covered-table-cell table:number-columns-repeated="2" table:style-name="ce13"/>
          <table:covered-table-cell table:number-columns-repeated="2" table:style-name="ce23"/>
          <table:table-cell table:style-name="ce31" office:value-type="float" office:value="170000" table:number-columns-spanned="3" table:number-rows-spanned="2">
            <text:p>170000</text:p>
          </table:table-cell>
          <table:covered-table-cell table:number-columns-repeated="2" table:style-name="ce31"/>
          <table:table-cell table:number-columns-repeated="1013"/>
        </table:table-row>
        <table:table-row table:style-name="ro29">
          <table:table-cell table:style-name="ce6" table:number-columns-repeated="3"/>
          <table:covered-table-cell table:number-columns-repeated="3" table:style-name="ce13"/>
          <table:table-cell table:style-name="ce23" table:number-columns-spanned="2" table:number-rows-spanned="1"/>
          <table:covered-table-cell table:style-name="ce23"/>
          <table:covered-table-cell table:number-columns-repeated="3" table:style-name="ce31"/>
          <table:table-cell table:number-columns-repeated="1013"/>
        </table:table-row>
        <table:table-row table:style-name="ro31">
          <table:table-cell table:style-name="ce6" table:number-columns-repeated="3"/>
          <table:table-cell table:style-name="ce14" office:value-type="string" table:number-columns-spanned="3" table:number-rows-spanned="1">
            <text:p>activ finan conse prest fuera sect publi prest corto plazo</text:p>
          </table:table-cell>
          <table:covered-table-cell table:number-columns-repeated="2" table:style-name="ce14"/>
          <table:table-cell table:style-name="ce63" office:value-type="string" table:number-columns-spanned="2" table:number-rows-spanned="1">
            <text:p>Total Económica 83000</text:p>
          </table:table-cell>
          <table:covered-table-cell table:style-name="ce63"/>
          <table:table-cell table:style-name="ce32" office:value-type="float" office:value="170000" table:number-columns-spanned="3" table:number-rows-spanned="1">
            <text:p>170000</text:p>
          </table:table-cell>
          <table:covered-table-cell table:number-columns-repeated="2" table:style-name="ce32"/>
          <table:table-cell table:number-columns-repeated="1013"/>
        </table:table-row>
        <table:table-row table:style-name="ro32">
          <table:table-cell table:style-name="ce6"/>
          <table:table-cell table:style-name="ce38" office:value-type="string">
            <text:p>011</text:p>
          </table:table-cell>
          <table:table-cell table:style-name="ce10" office:value-type="float" office:value="91300">
            <text:p>91300</text:p>
          </table:table-cell>
          <table:table-cell table:style-name="ce13" office:value-type="string" table:number-columns-spanned="3" table:number-rows-spanned="1">
            <text:p>DEUDA PÚBLICA.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6">
          <table:table-cell table:style-name="ce6" table:number-columns-repeated="3"/>
          <table:table-cell table:style-name="ce13" office:value-type="string" table:number-columns-spanned="3" table:number-rows-spanned="1">
            <text:p>pasiv finan amort prest largo plazo entes fuera sect públic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6" table:number-columns-spanned="3" table:number-rows-spanned="1"/>
          <table:covered-table-cell table:number-columns-repeated="2" table:style-name="ce6"/>
          <table:table-cell table:number-columns-repeated="1013"/>
        </table:table-row>
        <table:table-row table:style-name="ro35">
          <table:table-cell table:style-name="ce6" table:number-columns-repeated="3"/>
          <table:table-cell table:style-name="ce13" office:value-type="string" table:number-columns-spanned="3" table:number-rows-spanned="1">
            <text:p>DEUDA PÚBLICA; AMORTIZACIÓN PRÉSTAMOS L/PLAZO</text:p>
          </table:table-cell>
          <table:covered-table-cell table:number-columns-repeated="2" table:style-name="ce13"/>
          <table:table-cell table:style-name="ce23" table:number-columns-spanned="2" table:number-rows-spanned="1"/>
          <table:covered-table-cell table:style-name="ce23"/>
          <table:table-cell table:style-name="ce31" office:value-type="float" office:value="409064.86" table:number-columns-spanned="3" table:number-rows-spanned="1">
            <text:p>409064,86</text:p>
          </table:table-cell>
          <table:covered-table-cell table:number-columns-repeated="2" table:style-name="ce31"/>
          <table:table-cell table:number-columns-repeated="1013"/>
        </table:table-row>
        <table:table-row table:style-name="ro62">
          <table:table-cell table:style-name="ce7" table:number-columns-repeated="3"/>
          <table:table-cell table:style-name="ce15" office:value-type="string" table:number-columns-spanned="3" table:number-rows-spanned="1">
            <text:p>pasiv finan amort prest largo plazo entes fuera sect público</text:p>
          </table:table-cell>
          <table:covered-table-cell table:number-columns-repeated="2" table:style-name="ce15"/>
          <table:table-cell table:style-name="ce67" office:value-type="string" table:number-columns-spanned="2" table:number-rows-spanned="1">
            <text:p>Total Económica 91300</text:p>
          </table:table-cell>
          <table:covered-table-cell table:style-name="ce67"/>
          <table:table-cell table:style-name="ce34" office:value-type="float" office:value="409064.86" table:number-columns-spanned="3" table:number-rows-spanned="1">
            <text:p>409064,86</text:p>
          </table:table-cell>
          <table:covered-table-cell table:number-columns-repeated="2" table:style-name="ce34"/>
          <table:table-cell table:number-columns-repeated="1013"/>
        </table:table-row>
        <table:table-row table:style-name="ro63">
          <table:table-cell table:style-name="ce65" table:number-columns-repeated="3"/>
          <table:table-cell table:style-name="ce66" table:number-columns-spanned="3" table:number-rows-spanned="1"/>
          <table:covered-table-cell table:number-columns-repeated="2" table:style-name="ce66"/>
          <table:table-cell table:style-name="ce68" office:value-type="string" table:number-columns-spanned="2" table:number-rows-spanned="1">
            <text:p>Total general</text:p>
          </table:table-cell>
          <table:covered-table-cell table:style-name="ce68"/>
          <table:table-cell table:style-name="ce69" office:value-type="float" office:value="51262771.92" table:number-columns-spanned="3" table:number-rows-spanned="1">
            <text:p>51262771,92</text:p>
          </table:table-cell>
          <table:covered-table-cell table:number-columns-repeated="2" table:style-name="ce69"/>
          <table:table-cell table:number-columns-repeated="1013"/>
        </table:table-row>
        <table:table-row table:style-name="ro21" table:number-rows-repeated="1048542">
          <table:table-cell table:number-columns-repeated="1024"/>
        </table:table-row>
        <table:table-row table:style-name="ro2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08:10:02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" style:display-name="PageStyle_Sheet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" style:display-name="PageStyle_Sheet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6" style:display-name="PageStyle_Sheet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7" style:display-name="PageStyle_Sheet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8" style:display-name="PageStyle_Sheet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9" style:display-name="PageStyle_Sheet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0" style:display-name="PageStyle_Sheet1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1" style:display-name="PageStyle_Sheet1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2" style:display-name="PageStyle_Sheet1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3" style:display-name="PageStyle_Sheet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4" style:display-name="PageStyle_Sheet1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5" style:display-name="PageStyle_Sheet1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6" style:display-name="PageStyle_Sheet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7" style:display-name="PageStyle_Sheet1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8" style:display-name="PageStyle_Sheet1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19" style:display-name="PageStyle_Sheet1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0" style:display-name="PageStyle_Sheet2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1" style:display-name="PageStyle_Sheet2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2" style:display-name="PageStyle_Sheet2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3" style:display-name="PageStyle_Sheet2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4" style:display-name="PageStyle_Sheet2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5" style:display-name="PageStyle_Sheet2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6" style:display-name="PageStyle_Sheet2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7" style:display-name="PageStyle_Sheet2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8" style:display-name="PageStyle_Sheet2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9" style:display-name="PageStyle_Sheet2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0" style:display-name="PageStyle_Sheet3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1" style:display-name="PageStyle_Sheet3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2" style:display-name="PageStyle_Sheet3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3" style:display-name="PageStyle_Sheet3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4" style:display-name="PageStyle_Sheet3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5" style:display-name="PageStyle_Sheet3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6" style:display-name="PageStyle_Sheet3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7" style:display-name="PageStyle_Sheet3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8" style:display-name="PageStyle_Sheet3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39" style:display-name="PageStyle_Sheet3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0" style:display-name="PageStyle_Sheet40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1" style:display-name="PageStyle_Sheet4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2" style:display-name="PageStyle_Sheet4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3" style:display-name="PageStyle_Sheet4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4" style:display-name="PageStyle_Sheet4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5" style:display-name="PageStyle_Sheet4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6" style:display-name="PageStyle_Sheet4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7" style:display-name="PageStyle_Sheet47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8" style:display-name="PageStyle_Sheet48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49" style:display-name="PageStyle_Sheet49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50" style:display-name="PageStyle_Sheet5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50" meta:cell-count="3428" meta:object-count="0"/>
    <meta:generator>OpenOffice/4.1.15$Win32 OpenOffice.org_project/4115m2$Build-9813</meta:generator>
  </office:meta>
</office:document-meta>
</file>