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Times New Roman1" svg:font-family="'Times New Roman', Times,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171cm"/>
    </style:style>
    <style:style style:name="Tabla5.B" style:family="table-column">
      <style:table-column-properties style:column-width="14.326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34cm" table:align="left"/>
    </style:style>
    <style:style style:name="Tabla6.A" style:family="table-column">
      <style:table-column-properties style:column-width="3.808cm"/>
    </style:style>
    <style:style style:name="Tabla6.B" style:family="table-column">
      <style:table-column-properties style:column-width="4.475cm"/>
    </style:style>
    <style:style style:name="Tabla6.C" style:family="table-column">
      <style:table-column-properties style:column-width="4.473cm"/>
    </style:style>
    <style:style style:name="Tabla6.D" style:family="table-column">
      <style:table-column-properties style:column-width="1.669cm"/>
    </style:style>
    <style:style style:name="Tabla6.E" style:family="table-column">
      <style:table-column-properties style:column-width="2.009cm"/>
    </style:style>
    <style:style style:name="Tabla6.A1" style:family="table-cell">
      <style:table-cell-properties style:vertical-align="middle" fo:padding="0.049cm" fo:border-left="0.035cm solid #000000" fo:border-right="none" fo:border-top="0.035cm solid #000000" fo:border-bottom="0.035cm solid #000000"/>
    </style:style>
    <style:style style:name="Tabla6.E1" style:family="table-cell">
      <style:table-cell-properties style:vertical-align="middle" fo:padding="0.049cm" fo:border="0.035cm solid #000000"/>
    </style:style>
    <style:style style:name="Tabla6.A2" style:family="table-cell">
      <style:table-cell-properties style:vertical-align="middle" fo:padding="0.049cm" fo:border-left="0.035cm solid #000000" fo:border-right="none" fo:border-top="none" fo:border-bottom="0.035cm solid #000000"/>
    </style:style>
    <style:style style:name="Tabla6.E2" style:family="table-cell">
      <style:table-cell-properties style:vertical-align="middle" fo:padding="0.049cm" fo:border-left="0.035cm solid #000000" fo:border-right="0.035cm solid #000000" fo:border-top="none" fo:border-bottom="0.035cm solid #000000"/>
    </style:style>
    <style:style style:name="Tabla7" style:family="table">
      <style:table-properties style:width="16.498cm" style:rel-width="100%" table:align="left"/>
    </style:style>
    <style:style style:name="Tabla7.A" style:family="table-column">
      <style:table-column-properties style:column-width="2.639cm" style:rel-column-width="10482*"/>
    </style:style>
    <style:style style:name="Tabla7.B" style:family="table-column">
      <style:table-column-properties style:column-width="12.046cm" style:rel-column-width="47847*"/>
    </style:style>
    <style:style style:name="Tabla7.C" style:family="table-column">
      <style:table-column-properties style:column-width="1.813cm" style:rel-column-width="7205*"/>
    </style:style>
    <style:style style:name="Tabla7.A1" style:family="table-cell">
      <style:table-cell-properties style:vertical-align="middle" fo:padding="0.106cm" fo:border="0.035cm solid #000000"/>
    </style:style>
    <style:style style:name="Tabla7.A2" style:family="table-cell">
      <style:table-cell-properties style:vertical-align="middle" fo:padding="0.106cm" fo:border-left="0.035cm solid #000000" fo:border-right="none" fo:border-top="none" fo:border-bottom="0.035cm solid #000000"/>
    </style:style>
    <style:style style:name="Tabla7.C2" style:family="table-cell">
      <style:table-cell-properties style:vertical-align="middle" fo:padding="0.106cm" fo:border-left="0.035cm solid #000000" fo:border-right="0.035cm solid #000000" fo:border-top="none" fo:border-bottom="0.035cm solid #000000"/>
    </style:style>
    <style:style style:name="Tabla7.C3" style:family="table-cell" style:data-style-name="N0">
      <style:table-cell-properties style:vertical-align="middle" fo:padding="0.106cm" fo:border-left="0.035cm solid #000000" fo:border-right="0.035cm solid #000000" fo:border-top="none" fo:border-bottom="0.035cm solid #000000"/>
    </style:style>
    <style:style style:name="Tabla8" style:family="table">
      <style:table-properties style:width="16.282cm" fo:margin-left="0.034cm" fo:margin-right="0.182cm" table:align="margins"/>
    </style:style>
    <style:style style:name="Tabla8.A" style:family="table-column">
      <style:table-column-properties style:column-width="10.125cm" style:rel-column-width="40750*"/>
    </style:style>
    <style:style style:name="Tabla8.B" style:family="table-column">
      <style:table-column-properties style:column-width="6.158cm" style:rel-column-width="24785*"/>
    </style:style>
    <style:style style:name="Tabla8.A1" style:family="table-cell">
      <style:table-cell-properties style:vertical-align="middle" fo:padding="0.106cm" fo:border-left="0.035cm solid #000000" fo:border-right="none" fo:border-top="0.035cm solid #000000" fo:border-bottom="0.035cm solid #000000"/>
    </style:style>
    <style:style style:name="Tabla8.B1" style:family="table-cell">
      <style:table-cell-properties style:vertical-align="middle" fo:padding="0.106cm" fo:border="0.035cm solid #000000"/>
    </style:style>
    <style:style style:name="Tabla8.A2" style:family="table-cell">
      <style:table-cell-properties style:vertical-align="middle" fo:padding="0.106cm" fo:border-left="0.035cm solid #000000" fo:border-right="none" fo:border-top="none" fo:border-bottom="0.035cm solid #000000"/>
    </style:style>
    <style:style style:name="Tabla8.B2" style:family="table-cell">
      <style:table-cell-properties style:vertical-align="middle" fo:padding="0.106cm" fo:border-left="0.035cm solid #000000" fo:border-right="0.035cm solid #000000" fo:border-top="none" fo:border-bottom="0.035cm solid #000000"/>
    </style:style>
    <style:style style:name="Tabla9" style:family="table">
      <style:table-properties style:width="16.334cm" fo:margin-left="0.136cm" fo:margin-right="0.028cm" table:align="margins"/>
    </style:style>
    <style:style style:name="Tabla9.A" style:family="table-column">
      <style:table-column-properties style:column-width="7.913cm" style:rel-column-width="31748*"/>
    </style:style>
    <style:style style:name="Tabla9.B" style:family="table-column">
      <style:table-column-properties style:column-width="8.421cm" style:rel-column-width="33787*"/>
    </style:style>
    <style:style style:name="Tabla9.A1" style:family="table-cell">
      <style:table-cell-properties style:vertical-align="middle" fo:padding="0.106cm" fo:border-left="0.035cm solid #000000" fo:border-right="none" fo:border-top="0.035cm solid #000000" fo:border-bottom="0.035cm solid #000000"/>
    </style:style>
    <style:style style:name="Tabla9.B1" style:family="table-cell">
      <style:table-cell-properties style:vertical-align="middle" fo:padding="0.106cm" fo:border="0.035cm solid #000000"/>
    </style:style>
    <style:style style:name="Tabla9.A2" style:family="table-cell">
      <style:table-cell-properties style:vertical-align="middle" fo:padding="0.106cm" fo:border-left="0.035cm solid #000000" fo:border-right="none" fo:border-top="none" fo:border-bottom="0.035cm solid #000000"/>
    </style:style>
    <style:style style:name="Tabla9.B2" style:family="table-cell" style:data-style-name="N0">
      <style:table-cell-properties style:vertical-align="middle" fo:padding="0.106cm" fo:border-left="0.035cm solid #000000" fo:border-right="0.035cm solid #000000" fo:border-top="none" fo:border-bottom="0.035cm solid #000000"/>
    </style:style>
    <style:style style:name="Tabla9.B17" style:family="table-cell">
      <style:table-cell-properties style:vertical-align="middle" fo:padding="0.106cm" fo:border-left="0.035cm solid #000000" fo:border-right="0.035cm solid #000000" fo:border-top="none" fo:border-bottom="0.035cm solid #000000"/>
    </style:style>
    <style:style style:name="Tabla10" style:family="table">
      <style:table-properties style:width="16.207cm" fo:margin-left="-0.018cm" fo:margin-right="0.309cm" table:align="margins"/>
    </style:style>
    <style:style style:name="Tabla10.A" style:family="table-column">
      <style:table-column-properties style:column-width="8.167cm" style:rel-column-width="33024*"/>
    </style:style>
    <style:style style:name="Tabla10.B" style:family="table-column">
      <style:table-column-properties style:column-width="8.04cm" style:rel-column-width="32511*"/>
    </style:style>
    <style:style style:name="Tabla10.A1" style:family="table-cell">
      <style:table-cell-properties style:vertical-align="middle" fo:padding="0.106cm" fo:border-left="0.035cm solid #000000" fo:border-right="none" fo:border-top="0.035cm solid #000000" fo:border-bottom="0.035cm solid #000000"/>
    </style:style>
    <style:style style:name="Tabla10.B1" style:family="table-cell">
      <style:table-cell-properties style:vertical-align="middle" fo:padding="0.106cm" fo:border="0.035cm solid #000000"/>
    </style:style>
    <style:style style:name="Tabla10.A2" style:family="table-cell">
      <style:table-cell-properties style:vertical-align="middle" fo:padding="0.106cm" fo:border-left="0.035cm solid #000000" fo:border-right="none" fo:border-top="none" fo:border-bottom="0.035cm solid #000000"/>
    </style:style>
    <style:style style:name="Tabla10.B2" style:family="table-cell" style:data-style-name="N0">
      <style:table-cell-properties style:vertical-align="middle" fo:padding="0.106cm" fo:border-left="0.035cm solid #000000" fo:border-right="0.035cm solid #000000" fo:border-top="none" fo:border-bottom="0.035cm solid #000000"/>
    </style:style>
    <style:style style:name="Tabla10.A17" style:family="table-cell" style:data-style-name="N0">
      <style:table-cell-properties style:vertical-align="middle" fo:padding="0.106cm" fo:border-left="0.035cm solid #000000" fo:border-right="none" fo:border-top="none" fo:border-bottom="0.035cm solid #000000"/>
    </style:style>
    <style:style style:name="Tabla10.A18" style:family="table-cell" style:data-style-name="N0">
      <style:table-cell-properties style:vertical-align="middle" fo:padding="0.106cm" fo:border-left="0.035cm solid #000000" fo:border-right="none" fo:border-top="none" fo:border-bottom="none"/>
    </style:style>
    <style:style style:name="Tabla10.B18" style:family="table-cell" style:data-style-name="N0">
      <style:table-cell-properties style:vertical-align="middle" fo:padding="0.106cm" fo:border-left="0.035cm solid #000000" fo:border-right="0.035cm solid #000000" fo:border-top="none" fo:border-bottom="none"/>
    </style:style>
    <style:style style:name="Tabla10.B19" style:family="table-cell">
      <style:table-cell-properties style:vertical-align="middle" fo:padding="0.106cm" fo:border-left="0.035cm solid #000000" fo:border-right="0.035cm solid #000000" fo:border-top="none" fo:border-bottom="0.035cm solid #000000"/>
    </style:style>
    <style:style style:name="Tabla11" style:family="table">
      <style:table-properties style:width="16.434cm" fo:margin-left="0.034cm" fo:margin-right="0.03cm" table:align="margins"/>
    </style:style>
    <style:style style:name="Tabla11.A" style:family="table-column">
      <style:table-column-properties style:column-width="12.414cm" style:rel-column-width="49504*"/>
    </style:style>
    <style:style style:name="Tabla11.B" style:family="table-column">
      <style:table-column-properties style:column-width="4.02cm" style:rel-column-width="16031*"/>
    </style:style>
    <style:style style:name="Tabla11.A1" style:family="table-cell">
      <style:table-cell-properties style:vertical-align="middle" fo:padding="0.106cm" fo:border-left="0.035cm solid #000000" fo:border-right="none" fo:border-top="0.035cm solid #000000" fo:border-bottom="0.035cm solid #000000"/>
    </style:style>
    <style:style style:name="Tabla11.B1" style:family="table-cell">
      <style:table-cell-properties style:vertical-align="middle" fo:padding="0.106cm" fo:border="0.035cm solid #000000"/>
    </style:style>
    <style:style style:name="Tabla11.B2" style:family="table-cell" style:data-style-name="N103">
      <style:table-cell-properties style:vertical-align="middle" fo:padding="0.106cm" fo:border-left="0.035cm solid #000000" fo:border-right="0.035cm solid #000000" fo:border-top="none" fo:border-bottom="0.035cm solid #000000"/>
    </style:style>
    <style:style style:name="Tabla12" style:family="table">
      <style:table-properties style:width="16.434cm" fo:margin-left="0.007cm" fo:margin-right="0.056cm" table:align="margins"/>
    </style:style>
    <style:style style:name="Tabla12.A" style:family="table-column">
      <style:table-column-properties style:column-width="12.465cm" style:rel-column-width="49708*"/>
    </style:style>
    <style:style style:name="Tabla12.B" style:family="table-column">
      <style:table-column-properties style:column-width="3.969cm" style:rel-column-width="15827*"/>
    </style:style>
    <style:style style:name="Tabla12.A1" style:family="table-cell">
      <style:table-cell-properties style:vertical-align="middle" fo:padding="0.106cm" fo:border-left="0.035cm solid #000000" fo:border-right="none" fo:border-top="0.035cm solid #000000" fo:border-bottom="0.035cm solid #000000"/>
    </style:style>
    <style:style style:name="Tabla12.B1" style:family="table-cell">
      <style:table-cell-properties style:vertical-align="middle" fo:padding="0.106cm" fo:border="0.035cm solid #000000"/>
    </style:style>
    <style:style style:name="Tabla12.B2" style:family="table-cell" style:data-style-name="N103">
      <style:table-cell-properties style:vertical-align="middle" fo:padding="0.106cm" fo:border-left="0.035cm solid #000000" fo:border-right="0.035cm solid #000000" fo:border-top="none" fo:border-bottom="0.035cm solid #000000"/>
    </style:style>
    <style:style style:name="Tabla13" style:family="table">
      <style:table-properties style:width="16.498cm" style:rel-width="100%" table:align="left"/>
    </style:style>
    <style:style style:name="Tabla13.A" style:family="table-column">
      <style:table-column-properties style:column-width="4.334cm" style:rel-column-width="17212*"/>
    </style:style>
    <style:style style:name="Tabla13.B" style:family="table-column">
      <style:table-column-properties style:column-width="2.166cm" style:rel-column-width="8606*"/>
    </style:style>
    <style:style style:name="Tabla13.C" style:family="table-column">
      <style:table-column-properties style:column-width="4.5cm" style:rel-column-width="17871*"/>
    </style:style>
    <style:style style:name="Tabla13.D" style:family="table-column">
      <style:table-column-properties style:column-width="3.999cm" style:rel-column-width="15887*"/>
    </style:style>
    <style:style style:name="Tabla13.E" style:family="table-column">
      <style:table-column-properties style:column-width="1.499cm" style:rel-column-width="5957*"/>
    </style:style>
    <style:style style:name="Tabla13.A1" style:family="table-cell">
      <style:table-cell-properties fo:background-color="#cccccc" fo:padding="0.106cm" fo:border-left="0.035cm solid #000000" fo:border-right="none" fo:border-top="0.035cm solid #000000" fo:border-bottom="0.035cm solid #000000">
        <style:background-image/>
      </style:table-cell-properties>
    </style:style>
    <style:style style:name="Tabla13.E1" style:family="table-cell">
      <style:table-cell-properties fo:background-color="#cccccc" fo:padding="0.106cm" fo:border="0.035cm solid #000000">
        <style:background-image/>
      </style:table-cell-properties>
    </style:style>
    <style:style style:name="Tabla13.2" style:family="table-row">
      <style:table-row-properties style:min-row-height="0.661cm"/>
    </style:style>
    <style:style style:name="Tabla13.A2" style:family="table-cell">
      <style:table-cell-properties fo:padding="0.106cm" fo:border-left="0.035cm solid #000000" fo:border-right="none" fo:border-top="none" fo:border-bottom="0.035cm solid #000000"/>
    </style:style>
    <style:style style:name="Tabla13.C2" style:family="table-cell" style:data-style-name="N0">
      <style:table-cell-properties fo:padding="0.106cm" fo:border-left="0.035cm solid #000000" fo:border-right="none" fo:border-top="none" fo:border-bottom="0.035cm solid #000000"/>
    </style:style>
    <style:style style:name="Tabla13.E2" style:family="table-cell">
      <style:table-cell-properties fo:padding="0.106cm" fo:border-left="0.035cm solid #000000" fo:border-right="0.035cm solid #000000" fo:border-top="none" fo:border-bottom="0.035cm solid #000000"/>
    </style:style>
    <style:style style:name="Tabla14" style:family="table">
      <style:table-properties style:width="16.434cm" fo:margin-left="0.058cm" fo:margin-right="0.005cm" table:align="margins"/>
    </style:style>
    <style:style style:name="Tabla14.A" style:family="table-column">
      <style:table-column-properties style:column-width="13cm" style:rel-column-width="51839*"/>
    </style:style>
    <style:style style:name="Tabla14.B" style:family="table-column">
      <style:table-column-properties style:column-width="3.434cm" style:rel-column-width="13696*"/>
    </style:style>
    <style:style style:name="Tabla14.A1" style:family="table-cell">
      <style:table-cell-properties style:vertical-align="middle" fo:padding="0.106cm" fo:border-left="0.035cm solid #000000" fo:border-right="none" fo:border-top="0.035cm solid #000000" fo:border-bottom="0.035cm solid #000000"/>
    </style:style>
    <style:style style:name="Tabla14.B1" style:family="table-cell">
      <style:table-cell-properties style:vertical-align="middle" fo:padding="0.106cm" fo:border="0.035cm solid #000000"/>
    </style:style>
    <style:style style:name="Tabla14.B2" style:family="table-cell" style:data-style-name="N103">
      <style:table-cell-properties style:vertical-align="middle" fo:padding="0.106cm" fo:border-left="0.035cm solid #000000" fo:border-right="0.035cm solid #000000" fo:border-top="none" fo:border-bottom="0.035cm solid #000000"/>
    </style:style>
    <style:style style:name="Tabla15" style:family="table">
      <style:table-properties style:width="16.434cm" fo:margin-left="0.034cm" fo:margin-right="0.03cm" table:align="margins"/>
    </style:style>
    <style:style style:name="Tabla15.A" style:family="table-column">
      <style:table-column-properties style:column-width="12.975cm" style:rel-column-width="51741*"/>
    </style:style>
    <style:style style:name="Tabla15.B" style:family="table-column">
      <style:table-column-properties style:column-width="3.459cm" style:rel-column-width="13794*"/>
    </style:style>
    <style:style style:name="Tabla15.A1" style:family="table-cell">
      <style:table-cell-properties style:vertical-align="middle" fo:padding="0.106cm" fo:border-left="0.035cm solid #000000" fo:border-right="none" fo:border-top="0.035cm solid #000000" fo:border-bottom="0.035cm solid #000000"/>
    </style:style>
    <style:style style:name="Tabla15.B1" style:family="table-cell">
      <style:table-cell-properties style:vertical-align="middle" fo:padding="0.106cm" fo:border="0.035cm solid #000000"/>
    </style:style>
    <style:style style:name="Tabla15.B2" style:family="table-cell" style:data-style-name="N103">
      <style:table-cell-properties style:vertical-align="middle"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4.334cm" style:rel-column-width="17212*"/>
    </style:style>
    <style:style style:name="Tabla16.B" style:family="table-column">
      <style:table-column-properties style:column-width="2.166cm" style:rel-column-width="8606*"/>
    </style:style>
    <style:style style:name="Tabla16.C" style:family="table-column">
      <style:table-column-properties style:column-width="4.5cm" style:rel-column-width="17875*"/>
    </style:style>
    <style:style style:name="Tabla16.D" style:family="table-column">
      <style:table-column-properties style:column-width="3.999cm" style:rel-column-width="15886*"/>
    </style:style>
    <style:style style:name="Tabla16.E" style:family="table-column">
      <style:table-column-properties style:column-width="1.499cm" style:rel-column-width="5953*"/>
    </style:style>
    <style:style style:name="Tabla16.A1" style:family="table-cell">
      <style:table-cell-properties fo:background-color="#cccccc" fo:padding="0.106cm" fo:border-left="0.035cm solid #000000" fo:border-right="none" fo:border-top="0.035cm solid #000000" fo:border-bottom="0.035cm solid #000000">
        <style:background-image/>
      </style:table-cell-properties>
    </style:style>
    <style:style style:name="Tabla16.E1" style:family="table-cell">
      <style:table-cell-properties fo:background-color="#cccccc" fo:padding="0.106cm" fo:border="0.035cm solid #000000">
        <style:background-image/>
      </style:table-cell-properties>
    </style:style>
    <style:style style:name="Tabla16.2" style:family="table-row">
      <style:table-row-properties style:min-row-height="0.661cm"/>
    </style:style>
    <style:style style:name="Tabla16.A2" style:family="table-cell">
      <style:table-cell-properties fo:padding="0.106cm" fo:border-left="0.035cm solid #000000" fo:border-right="none" fo:border-top="none" fo:border-bottom="0.035cm solid #000000"/>
    </style:style>
    <style:style style:name="Tabla16.C2" style:family="table-cell" style:data-style-name="N0">
      <style:table-cell-properties fo:padding="0.106cm" fo:border-left="0.035cm solid #000000" fo:border-right="none" fo:border-top="none" fo:border-bottom="0.035cm solid #000000"/>
    </style:style>
    <style:style style:name="Tabla16.E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paragraph-properties fo:text-align="center" style:justify-single-word="false"/>
      <style:text-properties style:font-name="Arial2" fo:font-size="10pt"/>
    </style:style>
    <style:style style:name="P8" style:family="paragraph" style:parent-style-name="Table_20_Contents">
      <style:paragraph-properties fo:text-align="start" style:justify-single-word="false"/>
      <style:text-properties style:font-name="Arial2" fo:font-size="10pt"/>
    </style:style>
    <style:style style:name="P9" style:family="paragraph" style:parent-style-name="Table_20_Contents">
      <style:paragraph-properties fo:text-align="justify" style:justify-single-word="false"/>
      <style:text-properties style:font-name="Arial2" fo:font-size="10pt"/>
    </style:style>
    <style:style style:name="P10" style:family="paragraph" style:parent-style-name="Table_20_Contents">
      <style:text-properties fo:font-size="2pt" style:font-size-asian="2pt" style:font-size-complex="2pt"/>
    </style:style>
    <style:style style:name="P11" style:family="paragraph" style:parent-style-name="Table_20_Contents">
      <style:text-properties fo:font-size="2pt" fo:font-style="italic" style:font-size-asian="2pt" style:font-style-asian="italic" style:font-size-complex="2pt" style:font-style-complex="italic"/>
    </style:style>
    <style:style style:name="P12" style:family="paragraph" style:parent-style-name="Table_20_Contents">
      <style:paragraph-properties fo:text-align="center" style:justify-single-word="false"/>
      <style:text-properties fo:color="#ffffff" style:font-name="Arial2" fo:font-size="10pt"/>
    </style:style>
    <style:style style:name="P13" style:family="paragraph" style:parent-style-name="Table_20_Contents">
      <style:text-properties style:font-name="Arial1" fo:font-size="2pt" fo:font-style="italic" style:font-size-asian="2pt" style:font-style-asian="italic" style:font-size-complex="2pt" style:font-style-complex="italic"/>
    </style:style>
    <style:style style:name="P14" style:family="paragraph" style:parent-style-name="Table_20_Contents">
      <style:paragraph-properties fo:text-align="justify" style:justify-single-word="false"/>
    </style:style>
    <style:style style:name="P1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7" style:family="paragraph" style:parent-style-name="Heading">
      <style:paragraph-properties>
        <style:tab-stops/>
      </style:paragraph-properties>
      <style:text-properties style:font-name="Arial1" fo:font-size="9pt" style:font-size-asian="9pt" style:font-size-complex="9pt"/>
    </style:style>
    <style:style style:name="P18" style:family="paragraph" style:parent-style-name="Text_20_body">
      <style:text-properties style:font-name="Arial1" fo:font-size="10pt" style:font-size-asian="10pt" style:font-size-complex="10pt"/>
    </style:style>
    <style:style style:name="P19" style:family="paragraph" style:parent-style-name="Text_20_body">
      <style:paragraph-properties fo:text-align="center" style:justify-single-word="false"/>
      <style:text-properties style:font-name="Arial1" fo:font-size="10pt" style:font-size-asian="10pt" style:font-size-complex="10pt"/>
    </style:style>
    <style:style style:name="P20" style:family="paragraph" style:parent-style-name="Text_20_body">
      <style:paragraph-properties fo:text-align="justify" style:justify-single-word="false"/>
      <style:text-properties style:font-name="Arial1" fo:font-size="10pt" style:font-size-asian="10pt" style:font-size-complex="10pt"/>
    </style:style>
    <style:style style:name="P21" style:family="paragraph" style:parent-style-name="Text_20_body">
      <style:paragraph-properties fo:text-align="justify" style:justify-single-word="false"/>
      <style:text-properties style:font-name="Arial1" fo:font-size="10pt"/>
    </style:style>
    <style:style style:name="P22"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23" style:family="paragraph" style:parent-style-name="Text_20_body">
      <style:paragraph-properties fo:text-align="justify" style:justify-single-word="false"/>
      <style:text-properties style:font-name="Arial1" fo:font-style="italic" style:font-style-asian="italic" style:font-style-complex="italic"/>
    </style:style>
    <style:style style:name="P24" style:family="paragraph" style:parent-style-name="Text_20_body">
      <style:paragraph-properties fo:text-align="justify" style:justify-single-word="false"/>
      <style:text-properties style:font-name="Arial2" fo:font-size="11pt"/>
    </style:style>
    <style:style style:name="P25"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6" style:family="paragraph" style:parent-style-name="Text_20_body">
      <style:text-properties style:font-name="Arial2" fo:font-size="10pt" fo:font-weight="bold" style:font-weight-asian="bold" style:font-weight-complex="bold"/>
    </style:style>
    <style:style style:name="P27" style:family="paragraph" style:parent-style-name="Text_20_body">
      <style:paragraph-properties fo:text-align="justify" style:justify-single-word="false"/>
    </style:style>
    <style:style style:name="P28" style:family="paragraph" style:parent-style-name="Text_20_body">
      <style:text-properties fo:color="#000000" style:font-name="Arial2" fo:font-size="11pt" fo:font-style="italic" style:font-style-asian="italic" style:font-style-complex="italic"/>
    </style:style>
    <style:style style:name="P29"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30"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1" style:family="paragraph" style:parent-style-name="Text_20_body">
      <style:paragraph-properties fo:text-align="justify"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32"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33"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34"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35" style:family="paragraph" style:parent-style-name="Text_20_body">
      <style:paragraph-properties fo:text-align="justify" style:justify-single-word="false"/>
      <style:text-properties fo:color="#000000" style:font-name="Arial3" fo:font-size="10pt" fo:language="en" fo:country="US" fo:font-style="italic" style:font-style-asian="italic" style:font-style-complex="italic"/>
    </style:style>
    <style:style style:name="P36" style:family="paragraph" style:parent-style-name="Text_20_body">
      <style:paragraph-properties fo:text-align="justify" style:justify-single-word="false"/>
      <style:text-properties fo:color="#000000" style:font-name="Arial1" fo:font-size="10pt" style:font-size-asian="10pt" style:font-size-complex="10pt"/>
    </style:style>
    <style:style style:name="P37"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38" style:family="paragraph" style:parent-style-name="Text_20_body">
      <style:paragraph-properties fo:text-align="start" style:justify-single-word="false"/>
      <style:text-properties fo:color="#000000" style:font-name="Arial1" fo:font-size="10pt" fo:language="es" fo:country="ES" fo:font-style="italic" style:font-style-asian="italic" style:font-style-complex="italic"/>
    </style:style>
    <style:style style:name="P39" style:family="paragraph" style:parent-style-name="Text_20_body">
      <style:paragraph-properties fo:text-align="justify" style:justify-single-word="false"/>
      <style:text-properties fo:color="#000000" style:font-name="Arial1" fo:font-size="10pt" fo:language="es" fo:country="ES" fo:font-style="italic" fo:font-weight="bold" style:font-style-asian="italic" style:font-style-complex="italic"/>
    </style:style>
    <style:style style:name="P40"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41" style:family="paragraph" style:parent-style-name="Text_20_body">
      <style:paragraph-properties fo:text-align="start" style:justify-single-word="false"/>
      <style:text-properties fo:color="#000000" style:font-name="Arial1" fo:font-size="10pt" fo:font-style="italic" fo:font-weight="bold" style:font-style-asian="italic" style:font-style-complex="italic"/>
    </style:style>
    <style:style style:name="P42"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43"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44" style:family="paragraph" style:parent-style-name="Text_20_body">
      <style:paragraph-properties fo:text-align="justify" style:justify-single-word="false"/>
      <style:text-properties fo:color="#000000" style:font-name="Arial1" fo:font-size="11pt" fo:language="es" fo:country="ES" fo:font-style="italic" style:font-style-asian="italic" style:font-style-complex="italic"/>
    </style:style>
    <style:style style:name="P45"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46" style:family="paragraph" style:parent-style-name="Text_20_body">
      <style:paragraph-properties fo:text-align="justify" style:justify-single-word="false"/>
      <style:text-properties fo:color="#ff3300" style:font-name="Arial1" fo:font-size="10pt" fo:font-style="italic" style:font-style-asian="italic" style:font-style-complex="italic"/>
    </style:style>
    <style:style style:name="P47"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48"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49" style:family="paragraph" style:parent-style-name="Text_20_body">
      <style:paragraph-properties fo:text-align="justify" style:justify-single-word="false"/>
      <style:text-properties fo:color="#c9211e" style:font-name="Arial1" fo:font-size="10pt" fo:font-style="italic" style:font-style-asian="italic" style:font-style-complex="italic"/>
    </style:style>
    <style:style style:name="P50" style:family="paragraph" style:parent-style-name="Text_20_body">
      <style:paragraph-properties fo:text-align="justify" style:justify-single-word="false"/>
      <style:text-properties fo:color="#ff3838" style:font-name="Arial1" fo:font-size="10pt" fo:font-style="italic" style:font-style-asian="italic" style:font-style-complex="italic"/>
    </style:style>
    <style:style style:name="P51" style:family="paragraph" style:parent-style-name="Text_20_body">
      <style:paragraph-properties fo:text-align="justify" style:justify-single-word="false"/>
      <style:text-properties style:font-name="Arial4" fo:font-size="10pt"/>
    </style:style>
    <style:style style:name="P52" style:family="paragraph" style:parent-style-name="Text_20_body">
      <style:paragraph-properties fo:text-align="justify" style:justify-single-word="false"/>
      <style:text-properties fo:font-style="italic" style:font-style-asian="italic" style:font-style-complex="italic"/>
    </style:style>
    <style:style style:name="P53"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54" style:family="paragraph" style:parent-style-name="Table_20_Contents">
      <style:paragraph-properties fo:margin-top="0cm" fo:margin-bottom="0.499cm" fo:text-align="center" style:justify-single-word="false"/>
      <style:text-properties fo:color="#000000" style:font-name="Arial1" fo:font-size="7pt" fo:font-style="italic" fo:font-weight="bold" style:font-style-asian="italic" style:font-style-complex="italic"/>
    </style:style>
    <style:style style:name="P55" style:family="paragraph" style:parent-style-name="Table_20_Contents">
      <style:paragraph-properties fo:margin-top="0cm" fo:margin-bottom="0.499cm" fo:text-align="center" style:justify-single-word="false"/>
      <style:text-properties fo:color="#000000" style:font-name="Arial1" fo:font-size="7pt" fo:font-style="italic" style:font-style-asian="italic" style:font-style-complex="italic"/>
    </style:style>
    <style:style style:name="P56" style:family="paragraph" style:parent-style-name="Table_20_Contents">
      <style:paragraph-properties fo:margin-top="0cm" fo:margin-bottom="0.499cm" fo:text-align="center" style:justify-single-word="false"/>
      <style:text-properties fo:color="#000000" style:font-name="Arial1" fo:font-size="7pt" fo:language="es" fo:country="ES" fo:font-style="italic" fo:font-weight="bold" style:font-style-asian="italic" style:font-style-complex="italic"/>
    </style:style>
    <style:style style:name="P57" style:family="paragraph" style:parent-style-name="Table_20_Contents">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58" style:family="paragraph" style:parent-style-name="Table_20_Contents">
      <style:paragraph-properties fo:margin-top="0cm" fo:margin-bottom="0.499cm" fo:text-align="start" style:justify-single-word="false"/>
      <style:text-properties fo:color="#000000" style:font-name="Arial1" fo:font-size="10pt" fo:font-style="italic" style:font-style-asian="italic" style:font-style-complex="italic"/>
    </style:style>
    <style:style style:name="P59" style:family="paragraph" style:parent-style-name="Table_20_Contents">
      <style:paragraph-properties fo:margin-top="0cm" fo:margin-bottom="0.499cm" fo:text-align="justify" style:justify-single-word="false"/>
      <style:text-properties fo:color="#000000" style:font-name="Arial1" fo:font-size="10pt" fo:font-style="italic" style:font-style-asian="italic" style:font-style-complex="italic"/>
    </style:style>
    <style:style style:name="P60"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tyle-asian="italic" style:font-style-complex="italic"/>
    </style:style>
    <style:style style:name="P61"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tyle-asian="italic" style:font-style-complex="italic"/>
    </style:style>
    <style:style style:name="P62"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tyle-asian="italic" style:font-style-complex="italic"/>
    </style:style>
    <style:style style:name="P63" style:family="paragraph" style:parent-style-name="Table_20_Contents">
      <style:paragraph-properties fo:margin-top="0cm" fo:margin-bottom="0.499cm" fo:text-align="center" style:justify-single-word="false"/>
      <style:text-properties fo:font-style="italic" style:font-style-asian="italic" style:font-style-complex="italic"/>
    </style:style>
    <style:style style:name="P64" style:family="paragraph" style:parent-style-name="Table_20_Heading">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65" style:family="paragraph" style:parent-style-name="Text_20_body">
      <style:paragraph-properties fo:margin-left="0cm" fo:margin-right="0cm" fo:text-indent="1.058cm" style:auto-text-indent="false"/>
      <style:text-properties style:font-name="Arial2" fo:font-size="10pt"/>
    </style:style>
    <style:style style:name="P66" style:family="paragraph" style:parent-style-name="Standard">
      <style:paragraph-properties fo:text-align="justify" style:justify-single-word="false"/>
    </style:style>
    <style:style style:name="P67" style:family="paragraph" style:parent-style-name="Standard">
      <style:text-properties style:font-name="Arial1" fo:font-size="10pt"/>
    </style:style>
    <style:style style:name="P6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69"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70"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71" style:family="paragraph" style:parent-style-name="Text_20_body">
      <style:text-properties style:font-name="Arial4" fo:font-size="10pt"/>
    </style:style>
    <style:style style:name="P72" style:family="paragraph" style:parent-style-name="Text_20_body" style:list-style-name="L1">
      <style:paragraph-properties fo:text-align="justify" style:justify-single-word="false"/>
      <style:text-properties fo:color="#000000" style:font-name="Arial1" fo:font-size="12pt" fo:language="es" fo:country="ES" fo:font-style="italic" style:font-style-asian="italic" style:font-style-complex="italic"/>
    </style:style>
    <style:style style:name="P73" style:family="paragraph" style:parent-style-name="Text_20_body" style:list-style-name="L2">
      <style:paragraph-properties fo:text-align="justify" style:justify-single-word="false"/>
      <style:text-properties fo:color="#000000" style:font-name="Arial1" fo:font-size="10pt" fo:font-style="italic" style:font-style-asian="italic" style:font-style-complex="italic"/>
    </style:style>
    <style:style style:name="P74" style:family="paragraph" style:parent-style-name="Text_20_body" style:list-style-name="L3">
      <style:paragraph-properties fo:text-align="justify" style:justify-single-word="false"/>
      <style:text-properties fo:color="#000000" style:font-name="Arial1" fo:font-size="10pt" fo:font-style="italic" style:font-style-asian="italic" style:font-style-complex="italic"/>
    </style:style>
    <style:style style:name="P75" style:family="paragraph" style:parent-style-name="Text_20_body" style:list-style-name="L4">
      <style:paragraph-properties fo:text-align="justify" style:justify-single-word="false"/>
      <style:text-properties fo:color="#000000" style:font-name="Arial1" fo:font-size="10pt" fo:font-style="italic" style:font-style-asian="italic" style:font-style-complex="italic"/>
    </style:style>
    <style:style style:name="P76" style:family="paragraph" style:parent-style-name="Text_20_body" style:list-style-name="L5">
      <style:paragraph-properties fo:text-align="justify" style:justify-single-word="false"/>
      <style:text-properties fo:color="#000000" style:font-name="Arial1" fo:font-size="10pt" fo:font-style="italic" style:font-style-asian="italic" style:font-style-complex="italic"/>
    </style:style>
    <style:style style:name="P77" style:family="paragraph" style:parent-style-name="Text_20_body" style:list-style-name="L6">
      <style:paragraph-properties fo:text-align="justify" style:justify-single-word="false"/>
      <style:text-properties fo:color="#000000" style:font-name="Arial1" fo:font-size="10pt" fo:font-style="italic" style:font-style-asian="italic" style:font-style-complex="italic"/>
    </style:style>
    <style:style style:name="P78" style:family="paragraph" style:parent-style-name="Text_20_body" style:list-style-name="L7">
      <style:paragraph-properties fo:text-align="justify" style:justify-single-word="false"/>
      <style:text-properties fo:color="#000000" style:font-name="Arial1" fo:font-size="10pt" fo:font-style="italic" style:font-style-asian="italic" style:font-style-complex="italic"/>
    </style:style>
    <style:style style:name="P79" style:family="paragraph" style:parent-style-name="Text_20_body" style:list-style-name="L8">
      <style:paragraph-properties fo:text-align="justify" style:justify-single-word="false"/>
      <style:text-properties fo:color="#000000" style:font-name="Arial1" fo:font-size="10pt" fo:font-style="italic" style:font-style-asian="italic" style:font-style-complex="italic"/>
    </style:style>
    <style:style style:name="P80" style:family="paragraph" style:parent-style-name="Text_20_body" style:list-style-name="L9">
      <style:paragraph-properties fo:text-align="justify" style:justify-single-word="false"/>
      <style:text-properties fo:color="#000000" style:font-name="Arial1" fo:font-size="10pt" fo:font-style="italic" style:font-style-asian="italic" style:font-style-complex="italic"/>
    </style:style>
    <style:style style:name="P81" style:family="paragraph" style:parent-style-name="Text_20_body" style:list-style-name="L4">
      <style:paragraph-properties fo:text-align="justify" style:justify-single-word="false"/>
      <style:text-properties fo:color="#000000" style:font-name="Arial1" fo:font-size="10pt" fo:font-style="italic" fo:font-weight="bold" style:font-style-asian="italic" style:font-style-complex="italic"/>
    </style:style>
    <style:style style:name="P82" style:family="paragraph" style:parent-style-name="Text_20_body" style:list-style-name="L6">
      <style:paragraph-properties fo:text-align="justify" style:justify-single-word="false"/>
      <style:text-properties fo:color="#000000" style:font-name="Arial1" fo:font-size="11pt" fo:font-style="italic" style:font-style-asian="italic" style:font-style-complex="italic"/>
    </style:style>
    <style:style style:name="P83" style:family="paragraph" style:parent-style-name="Text_20_body" style:list-style-name="L9">
      <style:paragraph-properties fo:text-align="justify" style:justify-single-word="false"/>
      <style:text-properties style:font-name="Arial1" fo:font-size="11pt" fo:font-style="italic" style:font-style-asian="italic" style:font-style-complex="italic"/>
    </style:style>
    <style:style style:name="P84" style:family="paragraph" style:parent-style-name="Text_20_body">
      <style:paragraph-properties fo:text-align="justify" style:justify-single-word="false"/>
      <style:text-properties style:font-name="Times New Roman1" fo:font-size="10pt"/>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2" fo:font-size="11pt" fo:font-style="italic" style:font-style-asian="italic" style:font-style-complex="italic"/>
    </style:style>
    <style:style style:name="T6" style:family="text">
      <style:text-properties style:font-name="Arial4"/>
    </style:style>
    <style:style style:name="T7" style:family="text">
      <style:text-properties style:font-name="Arial4" fo:font-size="10pt"/>
    </style:style>
    <style:style style:name="T8" style:family="text">
      <style:text-properties style:text-underline-style="solid" style:text-underline-width="auto" style:text-underline-color="font-color"/>
    </style:style>
    <style:style style:name="T9" style:family="text">
      <style:text-properties style:text-underline-style="solid" style:text-underline-width="auto" style:text-underline-color="font-color" fo:font-weight="bold"/>
    </style:style>
    <style:style style:name="T10" style:family="text">
      <style:text-properties fo:color="#ffffff" style:font-name="Arial2" fo:font-size="10pt"/>
    </style:style>
    <style:style style:name="T11" style:family="text">
      <style:text-properties fo:color="#000000"/>
    </style:style>
    <style:style style:name="T12" style:family="text">
      <style:text-properties fo:color="#000000" fo:font-weight="bold"/>
    </style:style>
    <style:style style:name="T13" style:family="text">
      <style:text-properties fo:color="#000000" style:font-name="Arial3" fo:font-size="10pt"/>
    </style:style>
    <style:style style:name="T14" style:family="text">
      <style:text-properties fo:color="#000000" style:font-name="Arial3" fo:font-size="10pt" style:text-underline-style="solid" style:text-underline-width="auto" style:text-underline-color="font-color"/>
    </style:style>
    <style:style style:name="T15" style:family="text">
      <style:text-properties fo:color="#000000" style:font-name="Arial3" fo:font-size="10pt" style:text-underline-style="solid" style:text-underline-width="auto" style:text-underline-color="font-color" fo:font-weight="bold"/>
    </style:style>
    <style:style style:name="T16" style:family="text">
      <style:text-properties fo:color="#000000" style:font-name="Arial3" fo:font-size="10pt" fo:font-style="italic" fo:font-weight="bold" style:font-style-asian="italic" style:font-weight-asian="bold" style:font-style-complex="italic" style:font-weight-complex="bold"/>
    </style:style>
    <style:style style:name="T17" style:family="text">
      <style:text-properties fo:color="#000000" style:font-name="Arial3" fo:font-size="10pt" fo:font-style="italic" fo:font-weight="bold" style:font-style-asian="italic" style:font-style-complex="italic"/>
    </style:style>
    <style:style style:name="T18" style:family="text">
      <style:text-properties fo:color="#000000" style:font-name="Arial3" fo:font-size="10pt" fo:font-style="italic" style:font-style-asian="italic" style:font-style-complex="italic"/>
    </style:style>
    <style:style style:name="T19"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20" style:family="text">
      <style:text-properties fo:color="#000000" style:font-name="Arial3" fo:font-size="10pt" fo:font-weight="bold"/>
    </style:style>
    <style:style style:name="T21" style:family="text">
      <style:text-properties fo:color="#000000" style:font-name="Arial3" fo:font-size="10pt" fo:language="es" fo:country="ES" fo:font-style="italic" fo:font-weight="bold" style:font-style-asian="italic" style:font-style-complex="italic"/>
    </style:style>
    <style:style style:name="T22" style:family="text">
      <style:text-properties fo:color="#000000" style:font-name="Arial3" fo:font-size="10pt" fo:language="es" fo:country="ES" fo:font-style="italic" style:font-style-asian="italic" style:font-style-complex="italic"/>
    </style:style>
    <style:style style:name="T23" style:family="text">
      <style:text-properties fo:color="#000000" style:text-underline-style="solid" style:text-underline-width="auto" style:text-underline-color="font-color"/>
    </style:style>
    <style:style style:name="T24" style:family="text">
      <style:text-properties fo:color="#000000" style:text-underline-style="solid" style:text-underline-width="auto" style:text-underline-color="font-color" fo:font-weight="bold"/>
    </style:style>
    <style:style style:name="T25" style:family="text">
      <style:text-properties fo:color="#000000" style:text-underline-style="solid" style:text-underline-width="auto" style:text-underline-color="font-color" style:font-name-asian="Times New Roman"/>
    </style:style>
    <style:style style:name="T26" style:family="text">
      <style:text-properties fo:color="#000000" style:font-name="Arial2" fo:font-size="11pt"/>
    </style:style>
    <style:style style:name="T27" style:family="text">
      <style:text-properties fo:color="#000000" style:font-name="Arial2" fo:font-size="11pt" fo:font-style="italic" style:font-style-asian="italic" style:font-style-complex="italic"/>
    </style:style>
    <style:style style:name="T28" style:family="text">
      <style:text-properties fo:color="#000000" fo:font-style="italic" style:font-style-asian="italic" style:font-style-complex="italic"/>
    </style:style>
    <style:style style:name="T29" style:family="text">
      <style:text-properties fo:color="#000000" style:font-name="Arial4"/>
    </style:style>
    <style:style style:name="T30" style:family="text">
      <style:text-properties fo:color="#000000" style:font-name="Arial4" style:font-size-asian="10pt" style:font-size-complex="10pt"/>
    </style:style>
    <style:style style:name="T31" style:family="text">
      <style:text-properties fo:color="#000000" style:font-name="Arial1" fo:font-size="10pt" fo:font-style="italic" style:font-style-asian="italic" style:font-style-complex="italic"/>
    </style:style>
    <style:style style:name="T32" style:family="text">
      <style:text-properties fo:color="#000000" style:font-name="Arial1" fo:font-size="10pt" fo:font-style="italic" fo:font-weight="bold" style:font-style-asian="italic" style:font-weight-asian="bold" style:font-style-complex="italic" style:font-weight-complex="bold"/>
    </style:style>
    <style:style style:name="T33" style:family="text">
      <style:text-properties fo:color="#000000" style:font-name="Arial1" fo:font-size="10pt" fo:font-style="italic" fo:font-weight="bold" style:font-style-asian="italic" style:font-style-complex="italic"/>
    </style:style>
    <style:style style:name="T34" style:family="text">
      <style:text-properties fo:color="#000000" style:font-name="Arial1" fo:font-size="10pt" fo:font-style="italic" style:text-underline-style="solid" style:text-underline-width="auto" style:text-underline-color="font-color" style:font-style-asian="italic" style:font-style-complex="italic"/>
    </style:style>
    <style:style style:name="T35" style:family="text">
      <style:text-properties fo:color="#000000" style:font-name="Arial1" fo:font-size="10pt" fo:language="es" fo:country="ES" fo:font-style="italic" fo:font-weight="bold" style:font-style-asian="italic" style:font-style-complex="italic"/>
    </style:style>
    <style:style style:name="T36" style:family="text">
      <style:text-properties fo:color="#000000" style:font-name="Arial1" fo:font-size="10pt" fo:language="es" fo:country="ES" fo:font-style="italic" style:font-style-asian="italic" style:font-style-complex="italic"/>
    </style:style>
    <style:style style:name="T37" style:family="text">
      <style:text-properties fo:color="#000000" style:font-name="Arial1" fo:font-size="10pt" fo:language="es" fo:country="ES" fo:font-style="italic" style:text-underline-style="solid" style:text-underline-width="auto" style:text-underline-color="font-color" fo:font-weight="bold" style:font-style-asian="italic" style:font-style-complex="italic"/>
    </style:style>
    <style:style style:name="T38" style:family="text">
      <style:text-properties fo:color="#000000" style:font-name="Arial1" fo:font-style="italic" style:font-style-asian="italic" style:font-style-complex="italic"/>
    </style:style>
    <style:style style:name="T39" style:family="text">
      <style:text-properties fo:color="#000000" style:font-name="Arial1" fo:font-size="11pt" fo:font-style="italic" style:font-style-asian="italic" style:font-style-complex="italic"/>
    </style:style>
    <style:style style:name="T40" style:family="text">
      <style:text-properties fo:color="#000000" fo:font-size="10pt"/>
    </style:style>
    <style:style style:name="T41" style:family="text">
      <style:text-properties fo:color="#000000" fo:font-size="10pt" fo:font-weight="bold"/>
    </style:style>
    <style:style style:name="T42" style:family="text">
      <style:text-properties fo:color="#000000" fo:font-size="10pt" style:text-underline-style="solid" style:text-underline-width="auto" style:text-underline-color="font-color" fo:font-weight="bold"/>
    </style:style>
    <style:style style:name="T43" style:family="text">
      <style:text-properties fo:color="#000000" fo:font-size="10pt" fo:language="es" fo:country="ES" fo:font-weight="bold"/>
    </style:style>
    <style:style style:name="T44" style:family="text">
      <style:text-properties fo:color="#000000" fo:font-size="11pt"/>
    </style:style>
    <style:style style:name="T45" style:family="text">
      <style:text-properties fo:color="#000000" fo:font-size="11pt" fo:language="es" fo:country="ES"/>
    </style:style>
    <style:style style:name="T46" style:family="text">
      <style:text-properties fo:font-weight="bold"/>
    </style:style>
    <style:style style:name="T47" style:family="text">
      <style:text-properties style:font-name="Arial3" fo:font-size="10pt"/>
    </style:style>
    <style:style style:name="T48" style:family="text">
      <style:text-properties style:font-name="Arial3" fo:font-size="10pt" fo:font-weight="bold"/>
    </style:style>
    <style:style style:name="T49" style:family="text">
      <style:text-properties fo:font-style="italic" style:font-style-asian="italic" style:font-style-complex="italic"/>
    </style:style>
    <style:style style:name="T50" style:family="text">
      <style:text-properties style:text-position="-33% 80%"/>
    </style:style>
    <style:style style:name="T51" style:family="text">
      <style:text-properties style:text-position="-33% 80%" fo:font-weight="bold"/>
    </style:style>
    <style:style style:name="T52" style:family="text">
      <style:text-properties style:font-name="Arial1" fo:font-size="10pt" style:text-underline-style="solid" style:text-underline-width="auto" style:text-underline-color="font-color" style:font-name-asian="Times New Roman" style:font-size-asian="10pt" style:font-size-complex="10pt"/>
    </style:style>
    <style:style style:name="T53" style:family="text">
      <style:text-properties style:font-name="Arial1" fo:font-style="italic" style:font-style-asian="italic" style:font-style-complex="italic"/>
    </style:style>
    <style:style style:name="T54" style:family="text">
      <style:text-properties style:font-name="Arial1" fo:font-size="11pt" fo:font-style="italic" style:font-style-asian="italic" style:font-style-complex="italic"/>
    </style:style>
    <style:style style:name="T55" style:family="text">
      <style:text-properties fo:font-size="10pt"/>
    </style:style>
    <style:style style:name="T56" style:family="text">
      <style:text-properties fo:font-size="10pt" fo:font-weight="bold"/>
    </style:style>
    <style:style style:name="T57" style:family="text">
      <style:text-properties style:font-name="Times New Roman1"/>
    </style:style>
    <style:style style:name="T58" style:family="text">
      <style:text-properties fo:font-style="normal" style:font-size-asian="10pt" style:font-style-asian="normal" style:font-size-complex="10pt" style:font-style-complex="normal"/>
    </style:style>
    <style:style style:name="T59"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103">
      <number:number number:decimal-places="3"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0"><text:span text:style-name="Strong_20_Emphasis"><text:span text:style-name="T6">ACTA DE LA SESIÓN EXTRAORDINARIA CELEBRADA POR LA JUNTA DE GOBIERNO LOCAL DEL AYUNTAMIENTO DE MOGÁN EL DÍA 16 DE ABRIL DE 2025</text:span></text:span></text:p>
      <text:p text:style-name="P19"><text:span text:style-name="Strong_20_Emphasis"><text:span text:style-name="T6"/></text:span></text:p>
      <text:p text:style-name="Text_20_body"><text:span text:style-name="T7"><text:tab/>En la Sala de reuniones de las Casas Consistoriales de Mogán, siendo las doce horas, quince minutos, del día </text:span><text:span text:style-name="Strong_20_Emphasis"><text:span text:style-name="T7">16 de abril de 2025,</text:span></text:span><text:span text:style-name="T2"> </text:span><text:span text:style-name="T7">se reúne la Junta de Gobierno Local,</text:span><text:span text:style-name="Strong_20_Emphasis"><text:span text:style-name="T2"> </text:span></text:span><text:span text:style-name="Strong_20_Emphasis"><text:span text:style-name="T7">bajo la Presidencia del Alcalde Accidental don Juan Ernesto Hernández Cruz </text:span></text:span><text:span text:style-name="T7">y con la asistencia del señor Teniente de Alcalde y Concejala Delegada que al margen se expresan, al objeto de celebrar </text:span><text:span text:style-name="Strong_20_Emphasis"><text:span text:style-name="T7">sesión extraordinaria, en segunda convocatoria, </text:span></text:span><text:span text:style-name="T7">para la que habían sido convocados previamente.</text:span></text:p>
      <text:p text:style-name="P71"/>
      <text:p text:style-name="Text_20_body"><text:span text:style-name="T7"><text:tab/>Actúa </text:span><text:span text:style-name="Strong_20_Emphasis"><text:span text:style-name="T7">don David Chao Castro,</text:span></text:span><text:span text:style-name="T2"> </text:span><text:span text:style-name="T7">Secretario General Accidental, que da fe del acto.</text:span></text:p>
      <text:p text:style-name="P71"/>
      <text:p text:style-name="P26">SRES. Y SRAS. ASISTENTES</text:p>
      <text:p text:style-name="P26"/>
      <text:p text:style-name="Text_20_body"><text:span text:style-name="Strong_20_Emphasis"><text:span text:style-name="T2">ALCALDE ACCIDENTAL</text:span></text:span></text:p>
      <table:table table:name="Tabla1" table:style-name="Tabla1">
        <table:table-column table:style-name="Tabla1.A"/>
        <table:table-column table:style-name="Tabla1.B" table:number-columns-repeated="2"/>
        <table:table-row>
          <table:table-cell table:style-name="Tabla1.A1" office:value-type="string">
            <text:p text:style-name="P14"><text:span text:style-name="Strong_20_Emphasis"><text:span text:style-name="T3">Nombre</text:span></text:span></text:p>
          </table:table-cell>
          <table:table-cell table:style-name="Tabla1.A1" office:value-type="string">
            <text:p text:style-name="P14"><text:span text:style-name="Strong_20_Emphasis"><text:span text:style-name="T3"><text:s/>Asiste</text:span></text:span></text:p>
          </table:table-cell>
          <table:table-cell table:style-name="Tabla1.A1" office:value-type="string">
            <text:p text:style-name="P14"><text:span text:style-name="Strong_20_Emphasis"><text:span text:style-name="T3"><text:s/>Partido</text:span></text:span></text:p>
          </table:table-cell>
        </table:table-row>
        <table:table-row>
          <table:table-cell table:style-name="Tabla1.A1" office:value-type="string">
            <text:p text:style-name="P9">JUAN ERNESTO HERNANDEZ CRUZ <text:s text:c="58"/></text:p>
          </table:table-cell>
          <table:table-cell table:style-name="Tabla1.A1" office:value-type="string">
            <text:p text:style-name="P8"><text:s text:c="8"/>Si</text:p>
          </table:table-cell>
          <table:table-cell table:style-name="Tabla1.A1" office:value-type="string">
            <text:p text:style-name="P9"><text:s text:c="6"/>JPM</text:p>
          </table:table-cell>
        </table:table-row>
      </table:table>
      <text:p text:style-name="Text_20_body"/>
      <text:p text:style-name="Text_20_body"><text:span text:style-name="Strong_20_Emphasis"><text:span text:style-name="T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P14"><text:span text:style-name="Strong_20_Emphasis"><text:span text:style-name="T3">Nombre</text:span></text:span></text:p>
          </table:table-cell>
          <table:table-cell table:style-name="Tabla2.A1" office:value-type="string">
            <text:p text:style-name="P14"><text:span text:style-name="Strong_20_Emphasis"><text:span text:style-name="T3">Asiste</text:span></text:span></text:p>
          </table:table-cell>
          <table:table-cell table:style-name="Tabla2.A1" office:value-type="string">
            <text:p text:style-name="P14"><text:span text:style-name="Strong_20_Emphasis"><text:span text:style-name="T3">Partido</text:span></text:span></text:p>
          </table:table-cell>
        </table:table-row>
        <table:table-row>
          <table:table-cell table:style-name="Tabla2.A1" office:value-type="string">
            <text:p text:style-name="P9">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9">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9">LUIS MIGUEL BECERRA ANDRE</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9">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9">JOSE JAVIER ROMERO ALONSO</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9">JUAN MANUEL GABELLA GONZALEZ</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9">JULIAN ARTEMI ARTILES MORALEDA</text:p>
          </table:table-cell>
          <table:table-cell table:style-name="Tabla2.A1" office:value-type="string">
            <text:p text:style-name="P9">No</text:p>
          </table:table-cell>
          <table:table-cell table:style-name="Tabla2.A1" office:value-type="string">
            <text:p text:style-name="P9">PSOE</text:p>
          </table:table-cell>
        </table:table-row>
        <table:table-row>
          <table:table-cell table:style-name="Tabla2.A1" office:value-type="string">
            <text:p text:style-name="P9">DOLORES MONDEJAR NAVARRO</text:p>
          </table:table-cell>
          <table:table-cell table:style-name="Tabla2.A1" office:value-type="string">
            <text:p text:style-name="P9">No</text:p>
          </table:table-cell>
          <table:table-cell table:style-name="Tabla2.A1" office:value-type="string">
            <text:p text:style-name="P9">PSOE</text:p>
          </table:table-cell>
        </table:table-row>
      </table:table>
      <text:p text:style-name="Text_20_body"/>
      <text:p text:style-name="Text_20_body"><text:span text:style-name="Strong_20_Emphasis"><text:span text:style-name="T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Nombre</text:span></text:span></text:p>
          </table:table-cell>
          <table:table-cell table:style-name="Tabla3.A1" office:value-type="string">
            <text:p text:style-name="P5"><text:span text:style-name="Strong_20_Emphasis"><text:span text:style-name="T3">Asiste</text:span></text:span></text:p>
          </table:table-cell>
          <table:table-cell table:style-name="Tabla3.A1" office:value-type="string">
            <text:p text:style-name="P5"><text:span text:style-name="Strong_20_Emphasis"><text:span text:style-name="T10">Partido</text:span></text:span></text:p>
          </table:table-cell>
        </table:table-row>
        <table:table-row>
          <table:table-cell table:style-name="Tabla3.A1" office:value-type="string">
            <text:p text:style-name="P6">GONZALO MARTINEZ LAZARO</text:p>
          </table:table-cell>
          <table:table-cell table:style-name="Tabla3.A1" office:value-type="string">
            <text:p text:style-name="P7">No</text:p>
          </table:table-cell>
          <table:table-cell table:style-name="Tabla3.A1" office:value-type="string">
            <text:p text:style-name="P10"/>
          </table:table-cell>
        </table:table-row>
      </table:table>
      <text:p text:style-name="Text_20_body"/>
      <text:p text:style-name="Text_20_body"><text:span text:style-name="Strong_20_Emphasis"><text:span text:style-name="T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Nombre</text:span></text:span></text:p>
          </table:table-cell>
          <table:table-cell table:style-name="Tabla4.A1" office:value-type="string">
            <text:p text:style-name="P5"><text:span text:style-name="Strong_20_Emphasis"><text:span text:style-name="T3">Asiste</text:span></text:span></text:p>
          </table:table-cell>
          <table:table-cell table:style-name="Tabla4.A1" office:value-type="string">
            <text:p text:style-name="P5"><text:span text:style-name="Strong_20_Emphasis"><text:span text:style-name="T10">Partido</text:span></text:span></text:p>
          </table:table-cell>
        </table:table-row>
        <table:table-row>
          <table:table-cell table:style-name="Tabla4.A1" office:value-type="string">
            <text:p text:style-name="P6">DAVID CHAO CASTRO</text:p>
          </table:table-cell>
          <table:table-cell table:style-name="Tabla4.A1" office:value-type="string">
            <text:p text:style-name="P7">Sí</text:p>
          </table:table-cell>
          <table:table-cell table:style-name="Tabla4.A1" office:value-type="string">
            <text:p text:style-name="P12">.</text:p>
          </table:table-cell>
        </table:table-row>
      </table:table>
      <text:p text:style-name="Text_20_body"/>
      <text:p text:style-name="P65"/>
      <text:p text:style-name="P65">Abierta la sesión por la Presidencia, y una vez comprobada por la Secretaría la existencia de cuórum de asistencia precisa para que se pueda iniciar, se procede a conocer los asuntos que integran el siguiente:</text:p>
      <text:p text:style-name="P65"/>
      <text:p text:style-name="Text_20_body"><text:span text:style-name="Strong_20_Emphasis"><text:span text:style-name="T2">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te.: 1314/2023. Propuesta iniciar expediente sancionador a la entidad LA CHIRINA RESTAURACIÓN, S.L., adjudicataria de la Concesión de la Zona de Restauración en la Playa del Perchel de Arguineguín.</text:p>
          </table:table-cell>
        </table:table-row>
        <table:table-row>
          <table:table-cell table:style-name="Tabla5.A2" office:value-type="string">
            <text:p text:style-name="P6">Punto 2º</text:p>
          </table:table-cell>
          <table:table-cell table:style-name="Tabla5.A1" office:value-type="string">
            <text:p text:style-name="P6">Expte.: 5185/2024. Propuesta adjudicar la Construcción y Explotación en Régimen de Concesión de Obra Pública de la Desaladora de Playa de Mogán Mediante su Ampliación, a la entidad CANARAGUA CONCESIONES, S.A.U.</text:p>
          </table:table-cell>
        </table:table-row>
      </table:table>
      <text:p text:style-name="Text_20_body"><text:line-break/></text:p>
      <text:p text:style-name="Text_20_body"><text:tab/><text:span text:style-name="Strong_20_Emphasis"><text:span text:style-name="T52">1. Expte.: 1314/2023. Propuesta iniciar expediente sancionador a la entidad LA CHIRINA RESTAURACIÓN, S.L., adjudicataria de la Concesión de la Zona de Restauración en la Playa del Perchel de Arguineguín.</text:span></text:span></text:p>
      <text:p text:style-name="P66"><text:span text:style-name="Strong_20_Emphasis"><text:span text:style-name="T4"/></text:span></text:p>
      <text:p text:style-name="P24"><text:span text:style-name="T13"><text:tab/></text:span><text:span text:style-name="T18">“</text:span><text:span text:style-name="T16">Consuelo Diaz León,</text:span><text:span text:style-name="T18"> Concejala Delegada en materia de Patrimonio Cultural, Archivo, Contratación y Estadística,</text:span><text:span text:style-name="T28"> </text:span><text:span text:style-name="T18">de acuerdo con el Decreto n.º 3349/2023 de 19 de junio, y visto el expediente de contratación de la </text:span><text:span text:style-name="T17">«CONCESIÓN DE LA ZONA DE RESTAURACIÓN EN LA PLAYA DEL PERCHEL DE ARGUINEGUÍN», Ref: 1314/2023,</text:span></text:p>
      <text:p text:style-name="P27"><text:span text:style-name="T19">&gt;VISTO Informe-Propuesta del Secretario de la Corporación, de fecha 11 de marzo de 2025, con el siguiente tenor literal (con CSV </text:span><text:a xlink:type="simple" xlink:href="https://oat.mogan.es:8448/ventanilla/web/validacionFirmas.do?opcion=1&amp;modo=3&amp;csv=B006754aa9310b14cef07e936a030c304" text:style-name="Internet_20_link" text:visited-style-name="Visited_20_Internet_20_Link"><text:span text:style-name="T27">B006754aa9310b14cef07e936a030c304</text:span></text:a><text:span text:style-name="T5"> </text:span><text:span text:style-name="T19">):</text:span></text:p>
      <text:p text:style-name="P25"><text:span text:style-name="T20">En relación con el expediente de modificación </text:span><text:span text:style-name="T13">del contrato </text:span><text:span text:style-name="T20">«CONCESIÓN DE LA ZONA DE RESTAURACIÓN EN LA PLAYA DEL PERCHEL DE ARGUINEGUÍN», Ref: 1314/2023</text:span><text:span text:style-name="T11"> </text:span><text:span text:style-name="T13">y, visto los Informes Técnicos emitidos por el Responsable del Contrato, de fecha 10 de febrero de 2025, </text:span><text:span text:style-name="T20">emito el siguiente informe-propuesta de resolución, de conformidad con lo establecido en el artículo 175 del Reglamento de Organización, Funcionamiento y Régimen Jurídico de las Entidades Locales, aprobado por Real Decreto 2568/1986, de 28 de noviembre, y con el artículo 3.3 a) del Real Decreto 128/2018, de 16 de marzo.</text:span><text:span text:style-name="T11"> </text:span></text:p>
      <text:p text:style-name="P25"><text:span text:style-name="T20">&gt;VISTO</text:span><text:span text:style-name="T11"> </text:span><text:span text:style-name="T13">que por acuerdo de la Junta de Gobierno Local, en sesión celebrada el 19 de abril de 2023, se adjudica el contrato de Concesión a la entidad </text:span><text:span text:style-name="T20">a la entidad</text:span><text:span text:style-name="T11"> </text:span><text:span text:style-name="T20">FABACOR XIII S.L con C.I.F: B76170653, por la oferta presentada que se detalla más adelante. </text:span><text:span text:style-name="T13">La vigencia de este contrato se extenderá desde el día siguiente de la firma hasta el 30 de enero de 2028, que estará siempre condicionada a cualquier incumplimiento del PTPP o normativa por parte del adjudicatario o por cualquier revocación de la Autorización por parte de la Demarcación de Costas. El contrato podrá prorrogarse por un periodo de 6 años (2034), si existiera acuerdo por parte del Ayuntamiento de Mogán y el contratista.</text:span></text:p>
      <text:p text:style-name="P31">OFERTA:</text:p>
      <text:p text:style-name="P32">1.OFERTA ECONÓMICA:</text:p>
      <text:p text:style-name="P32">CANON de explotación por temporada completa: noventa y seis mil cien euros (96.100,00) (en letra y número)</text:p>
      <text:p text:style-name="P29">2. OFERTA DE MEJORA:</text:p>
      <text:p text:style-name="P30">La licitadora presenta la mejora indicada: x SÍ NO</text:p>
      <text:p text:style-name="P30">En caso afirmativo,</text:p>
      <text:p text:style-name="P30">- Suscribo (marcar solo una opción):</text:p>
      <table:table table:name="Tabla6" table:style-name="Tabla6">
        <table:table-column table:style-name="Tabla6.A"/>
        <table:table-column table:style-name="Tabla6.B"/>
        <table:table-column table:style-name="Tabla6.C"/>
        <table:table-column table:style-name="Tabla6.D"/>
        <table:table-column table:style-name="Tabla6.E"/>
        <table:table-row>
          <table:table-cell table:style-name="Tabla6.A1" office:value-type="string">
            <text:p text:style-name="P53">01 Mobiliario Obligatorio</text:p>
          </table:table-cell>
          <table:table-cell table:style-name="Tabla6.A1" office:value-type="string">
            <text:p text:style-name="P53">02 Mobiliario propuesto para la Mejora</text:p>
          </table:table-cell>
          <table:table-cell table:style-name="Tabla6.A1" office:value-type="string">
            <text:p text:style-name="P53">03 Total de la Oferta</text:p>
          </table:table-cell>
          <table:table-cell table:style-name="Tabla6.A1" office:value-type="string">
            <text:p text:style-name="P11"/>
          </table:table-cell>
          <table:table-cell table:style-name="Tabla6.E1" office:value-type="string">
            <text:p text:style-name="P53">Oferta (X)</text:p>
          </table:table-cell>
        </table:table-row>
        <table:table-row>
          <table:table-cell table:style-name="Tabla6.A2" table:number-rows-spanned="3" office:value-type="string">
            <text:p text:style-name="P63"><text:span text:style-name="T20">(01)</text:span><text:span text:style-name="T11"> </text:span><text:span text:style-name="T13">Silla PMR para piscina</text:span></text:p>
            <text:p text:style-name="P63"><text:span text:style-name="T20">(05)</text:span><text:span text:style-name="T11"> </text:span><text:span text:style-name="T13">Maceteros con </text:span><text:span text:style-name="T13">Palmeras </text:span></text:p>
          </table:table-cell>
          <table:table-cell table:style-name="Tabla6.A2" office:value-type="string">
            <text:p text:style-name="P63"><text:span text:style-name="T20">(01)</text:span><text:span text:style-name="T11"> </text:span><text:span text:style-name="T13">Silla PMR para piscina</text:span></text:p>
            <text:p text:style-name="P63"><text:span text:style-name="T20">(6)</text:span><text:span text:style-name="T11"> </text:span><text:span text:style-name="T13">Maceteros con Palmeras </text:span></text:p>
          </table:table-cell>
          <table:table-cell table:style-name="Tabla6.A2" office:value-type="string">
            <text:p text:style-name="P63"><text:span text:style-name="T20">(02)</text:span><text:span text:style-name="T11"> </text:span><text:span text:style-name="T13">Silla PMR para piscina</text:span></text:p>
            <text:p text:style-name="P63"><text:span text:style-name="T20">(11)</text:span><text:span text:style-name="T11"> </text:span><text:span text:style-name="T13">Maceteros con Palmeras </text:span></text:p>
          </table:table-cell>
          <table:table-cell table:style-name="Tabla6.A2" office:value-type="string">
            <text:p text:style-name="P53">20 Puntos</text:p>
          </table:table-cell>
          <table:table-cell table:style-name="Tabla6.E2" office:value-type="string">
            <text:p text:style-name="P53">x</text:p>
          </table:table-cell>
        </table:table-row>
        <table:table-row>
          <table:covered-table-cell/>
          <table:table-cell table:style-name="Tabla6.A2" office:value-type="string">
            <text:p text:style-name="P63"><text:span text:style-name="T20">(01)</text:span><text:span text:style-name="T11"> </text:span><text:span text:style-name="T13">Silla PMR para piscina</text:span></text:p>
            <text:p text:style-name="P63"><text:span text:style-name="T20">(04)</text:span><text:span text:style-name="T11"> </text:span><text:span text:style-name="T13">Maceteros con Palmeras </text:span></text:p>
          </table:table-cell>
          <table:table-cell table:style-name="Tabla6.A2" office:value-type="string">
            <text:p text:style-name="P63"><text:span text:style-name="T20">(02)</text:span><text:span text:style-name="T11"> </text:span><text:span text:style-name="T13">Silla PMR para piscina</text:span></text:p>
            <text:p text:style-name="P63"><text:span text:style-name="T20">(9)</text:span><text:span text:style-name="T11"> </text:span><text:span text:style-name="T13">Maceteros con Palmeras </text:span></text:p>
          </table:table-cell>
          <table:table-cell table:style-name="Tabla6.A2" office:value-type="string">
            <text:p text:style-name="P53">10 Puntos</text:p>
          </table:table-cell>
          <table:table-cell table:style-name="Tabla6.E2" office:value-type="string">
            <text:p text:style-name="P11"/>
          </table:table-cell>
        </table:table-row>
        <table:table-row>
          <table:covered-table-cell/>
          <table:table-cell table:style-name="Tabla6.A2" office:value-type="string">
            <text:p text:style-name="P63"><text:span text:style-name="T20">(01)</text:span><text:span text:style-name="T11"> </text:span><text:span text:style-name="T13">Silla PMR para piscina</text:span></text:p>
            <text:p text:style-name="P63"><text:span text:style-name="T20">(02)</text:span><text:span text:style-name="T11"> </text:span><text:span text:style-name="T13">Maceteros con Palmeras </text:span></text:p>
          </table:table-cell>
          <table:table-cell table:style-name="Tabla6.A2" office:value-type="string">
            <text:p text:style-name="P63"><text:span text:style-name="T20">(02)</text:span><text:span text:style-name="T11"> </text:span><text:span text:style-name="T13">Silla PMR para piscina</text:span></text:p>
            <text:p text:style-name="P63"><text:span text:style-name="T20">(7)</text:span><text:span text:style-name="T11"> </text:span><text:span text:style-name="T13">Maceteros con Palmeras </text:span></text:p>
          </table:table-cell>
          <table:table-cell table:style-name="Tabla6.A2" office:value-type="string">
            <text:p text:style-name="P53">5 Puntos</text:p>
          </table:table-cell>
          <table:table-cell table:style-name="Tabla6.E2" office:value-type="string">
            <text:p text:style-name="P11"/>
          </table:table-cell>
        </table:table-row>
      </table:table>
      <text:p text:style-name="P25"><text:span text:style-name="T20">y, resultando propuesto como adjudicatario, de acuerdo con los términos de su oferta, en relación a los restantes </text:span><text:span text:style-name="T15">criterios de adjudicación, relativos a la oferta sujeta a evaluación previa</text:span><text:span text:style-name="T11"> </text:span><text:span text:style-name="T15">(ver Mesa de Contratación celebrada, en acto no público, en fecha 21 de marzo de 2023),</text:span><text:span text:style-name="T11"> </text:span><text:span text:style-name="T20">así como el Informe Técnico emitido en fecha 20 de marzo de 2023, </text:span><text:span text:style-name="T13">de valoración de los criterios basados en juicios de valor (archivo electrónico nº2)</text:span><text:span text:style-name="T20">)</text:span><text:span text:style-name="T11"> </text:span><text:span text:style-name="T13">y, atendiendo en todo caso al pliego de cláusulas administrativas particulares y al pliego de prescripciones técnicas,</text:span><text:span text:style-name="T11"> </text:span><text:span text:style-name="T13">al considerarse que es la oferta más ventajosa, atendiendo a que es la única oferta presentada, admitida y que no ha sido declarada anormal o desproporcionada.</text:span></text:p>
      <text:p text:style-name="P25"><text:span text:style-name="T20">&gt;VISTO</text:span><text:span text:style-name="T11"> </text:span><text:span text:style-name="T13">que el día 9 de mayo de 2023 se lleva a cabo la firma del Contrato.</text:span></text:p>
      <text:p text:style-name="P25"><text:span text:style-name="T20">&gt;VISTO</text:span><text:span text:style-name="T11"> </text:span><text:span text:style-name="T13">que el acta de inicio se lleva a cabo el 20 de julio de 2023.</text:span></text:p>
      <text:p text:style-name="P25"><text:span text:style-name="T20">&gt;VISTO</text:span><text:span text:style-name="T11"> </text:span><text:span text:style-name="T13">que en fecha 13 de septiembre de 2023 (RE: 12.847, 12.848, 12.851 y 12.852) se solicita la cesión del contrato a favor de la entidad La Chirina Restauración, S.L. con C.I.F: B813746151, aportándose documentación.</text:span></text:p>
      <text:p text:style-name="P52"><text:span text:style-name="T20">&gt;VISTO </text:span><text:span text:style-name="T13">informe jurídico emitido por el Secretario General Accidental de fecha 15 de noviembre de 2023 que obra incorporado al expediente.</text:span></text:p>
      <text:p text:style-name="P25"><text:span text:style-name="T15">&gt;VISTO</text:span><text:span text:style-name="T23"> </text:span><text:span text:style-name="T14">que</text:span><text:span text:style-name="T23"> </text:span><text:span text:style-name="T14">la Junta de Gobierno Local, en sesión celebrada en fecha 28 de noviembre de 2023 acuerda</text:span><text:span text:style-name="T13">:</text:span></text:p>
      <text:p text:style-name="P25"><text:span text:style-name="T20">PRIMERO.</text:span><text:span text:style-name="T13">- Autorizar la cesión del contrato </text:span><text:span text:style-name="T20">«CONCESIÓN DE LA ZONA DE RESTAURACIÓN EN LA PLAYA DEL PERCHEL DE ARGUINEGUÍN», Ref: 1314/2023,</text:span><text:span text:style-name="T11"> </text:span><text:span text:style-name="T13">formalizado con la entidad</text:span><text:span text:style-name="T11"> </text:span><text:span text:style-name="T20">FABACOR XIII S.L</text:span><text:span text:style-name="T13">, al cumplirse los requisitos para que el adjudicatario pueda ceder sus derechos y obligaciones a un tercero, -atendiendo a la documentación presentada y al Informe Técnico emitido en fecha 25 de octubre</text:span><text:span text:style-name="T11"> </text:span><text:span text:style-name="T13">de 2023-, a favor de la entidad </text:span><text:span text:style-name="T20">LA CHIRINA RESTAURACIÓN, S.L. </text:span><text:span text:style-name="T13">con C.I.F: B813746151, debiendo formalizarse la cesión en Escritura Pública entre el adjudicatario y en cesionario.</text:span></text:p>
      <text:p text:style-name="P25"><text:span text:style-name="T20">SEGUNDO</text:span><text:span text:style-name="T13">.- Requerir a la entidad </text:span><text:span text:style-name="T20">LA CHIRINA RESTAURACIÓN, S.L</text:span><text:span text:style-name="T11"> </text:span><text:span text:style-name="T13">para que dentro del plazo de </text:span><text:span text:style-name="T20">DIEZ</text:span><text:span text:style-name="T23"> </text:span><text:span text:style-name="T15">(10) días hábiles</text:span><text:span text:style-name="T13">, a contar desde el siguiente a aquél en que se reciba la correspondiente notificación, proceda a depositar una garantía definitiva por importe de 23.874,26 euros.</text:span><text:span text:style-name="T11"> </text:span><text:span text:style-name="T13">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25"><text:span text:style-name="T13">Una vez constituida formalmente la garantía por parte del cesionario, se procederá a la devolución o cancelación de la garantía prestada por el cedente, la entidad FABACOR XIII S.L,, por importe de 23.874,26</text:span><text:span text:style-name="T11"> </text:span><text:span text:style-name="T13">euros, Número de operación 320230000804 de fecha 13 de abril de 2023, de conformidad con lo dispuesto en el artículo 111.4 de la LCSP.</text:span></text:p>
      <text:p text:style-name="P47"><text:span text:style-name="T12">TERCERO.-</text:span><text:span text:style-name="T11"> 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text:span><text:span text:style-name="T11">Embellecimiento), al departamento de Playas, a Mogán Gestión Tributaria Municipal S.L.U y a la Tesorería e Intervención de este Ayuntamiento, a los efectos oportunos.</text:span></text:p>
      <text:p text:style-name="P52"><text:span text:style-name="T20">&gt;VISTO</text:span><text:span text:style-name="T26"> </text:span><text:span text:style-name="T13">que para responder del cumplimiento de las obligaciones derivadas del contrato, se ha constituido, en fecha 18 de diciembre de 2023, una garantía por importe de 23.874,26 euros, con N.º de operación 320230002937.</text:span></text:p>
      <text:p text:style-name="P27"><text:soft-page-break/><text:span text:style-name="T17">&gt;VISTO que se emiten dos Informes Técnicos por el Responsable del Contrato, en fecha 10 de febrero de 2025 ( CSV </text:span><text:a xlink:type="simple" xlink:href="https://oat.mogan.es:8448/ventanilla/web/validacionFirmas.do?opcion=1&amp;modo=3&amp;csv=w006754aa90a0a0586c07e9145020d0as" text:style-name="Internet_20_link" text:visited-style-name="Visited_20_Internet_20_Link"><text:span text:style-name="T5">w006754aa90a0a0586c07e9145020d0as</text:span></text:a><text:span text:style-name="T27"> </text:span><text:span text:style-name="T17">y </text:span><text:a xlink:type="simple" xlink:href="https://oat.mogan.es:8448/ventanilla/web/validacionFirmas.do?opcion=1&amp;modo=3&amp;csv=b006754aa9330a1367e07e9155020d090" text:style-name="Internet_20_link" text:visited-style-name="Visited_20_Internet_20_Link"><text:span text:style-name="T18">b006754aa9330a1367e07e9155020d090</text:span></text:a><text:span text:style-name="T27"> </text:span><text:span text:style-name="T17">) en relación con los incumplimientos del contrato, tanto en el pago del Canon como en el abono de los suministros de agua, electricidad y basura que corresponden, adjuntándose a los mismos la relación de las deudas referenciadas (con CSV </text:span><text:a xlink:type="simple" xlink:href="https://oat.mogan.es:8448/ventanilla/web/validacionFirmas.do?opcion=1&amp;modo=3&amp;csv=d006754aa90d0a1814407e9153020c2eN" text:style-name="Internet_20_link" text:visited-style-name="Visited_20_Internet_20_Link"><text:span text:style-name="T18">d006754aa90d0a1814407e9153020c2eN</text:span></text:a><text:span text:style-name="T27"> </text:span><text:span text:style-name="T18">, </text:span><text:a xlink:type="simple" xlink:href="https://oat.mogan.es:8448/ventanilla/web/validacionFirmas.do?opcion=1&amp;modo=3&amp;csv=k006754aa9210a00b0a07e922e020c2el" text:style-name="Internet_20_link" text:visited-style-name="Visited_20_Internet_20_Link"><text:span text:style-name="T49">k006754aa9210a00b0a07e922e020c2el</text:span></text:a><text:span text:style-name="T18">, </text:span><text:a xlink:type="simple" xlink:href="https://oat.mogan.es:8448/ventanilla/web/validacionFirmas.do?opcion=1&amp;modo=3&amp;csv=w006754aa9060a0d82d07e9102020b14s" text:style-name="Internet_20_link" text:visited-style-name="Visited_20_Internet_20_Link"><text:span text:style-name="T49">w006754aa9060a0d82d07e9102020b14s</text:span></text:a><text:span text:style-name="T27"> </text:span><text:span text:style-name="T18">, y </text:span><text:a xlink:type="simple" xlink:href="https://oat.mogan.es:8448/ventanilla/web/validacionFirmas.do?opcion=1&amp;modo=3&amp;csv=g006754aa9340a0f76f07e9348020c2er" text:style-name="Internet_20_link" text:visited-style-name="Visited_20_Internet_20_Link"><text:span text:style-name="T49">g006754aa9340a0f76f07e9348020c2er</text:span></text:a><text:span text:style-name="T27"> </text:span><text:span text:style-name="T18">) </text:span><text:span text:style-name="T17">y proponiéndose:</text:span></text:p>
      <text:p text:style-name="P25"><text:span text:style-name="T20">- </text:span><text:span text:style-name="T15">Respecto al incumplimiento del Canon mensual ofertado:</text:span></text:p>
      <text:p text:style-name="P25"><text:span text:style-name="T20">Único.- </text:span><text:span text:style-name="T13">Que según criterio de este Técnico responsable del Contrato de </text:span><text:span text:style-name="T20">CONCESIÓN DE LA ZONA DE RESTAURACIÓN EN LA PLAYA DEL PERCHEL DE ARGUINEGUÍN.</text:span><text:span text:style-name="T13">se proceda a Comunicar a la empresa LA CHIRINA RESTAURACIÓN, S.L. con C.I.F: B813746151, el incumplimiento del Contrato firmado con fecha de 20/04/2023 y 09/05/2023 CONCESIÓN DE LA ZONA DE RESTAURACIÓN EN LA PLAYA DEL PERCHEL DE ARGUINEGUÍN Ref: 1314/2023, tramitado mediante procedimiento negociado sin publicidad y tramitación ordinaria y la imposición de la penalidad de 900,00 euros (Art. 29.2.1 del P.C.A.P.) por entender que el impago se hace de forma recurrente. </text:span></text:p>
      <text:p text:style-name="P52"/>
      <text:p text:style-name="P25"><text:span text:style-name="T20">- </text:span><text:span text:style-name="T15">Respecto al incumplimiento en el abono en el suministro de agua, electricidad, recogida de basura, así como en el cambio de titular del contador de suministro eléctrico a nombre de la adjudicataria:</text:span></text:p>
      <text:p text:style-name="P25"><text:span text:style-name="T20">Primero.-</text:span><text:span text:style-name="T11"> </text:span><text:span text:style-name="T13">Que según criterio de este Técnico responsable del Contrato de</text:span><text:span text:style-name="T11"> </text:span><text:span text:style-name="T20">CONCESIÓN DE LA ZONA DE RESTAURACIÓN EN LA PLAYA DEL PERCHEL DE ARGUINEGUÍN.</text:span><text:span text:style-name="T13">se proceda a Comunicar a la empresa LA CHIRINA RESTAURACIÓN, S.L. con C.I.F: B813746151, el incumplimiento del Contrato firmado con fecha de 20/04/2023 y 09/05/2023 CONCESIÓN DE LA ZONA DE RESTAURACIÓN EN LA PLAYA DEL PERCHEL DE ARGUINEGUÍN Ref: 1314/2023, tramitado mediante procedimiento negociado sin publicidad y tramitación ordinaria y la imposición de la penalidad por considerarse Falta Grave de 1.500,00 euros (Art. 29.3 del P.C.A.P.) por entender la inacción durante un periodo excesivo, habiendo informado a la empresa con anterioridad.</text:span></text:p>
      <text:p text:style-name="P25"><text:span text:style-name="T20">Segundo.-</text:span><text:span text:style-name="T11"> </text:span><text:span text:style-name="T13">Que se inste a la empresa a realizar las acciones necesarias para la tramitación del cambio de titularidad del Contador de Suministro Eléctrico a favor de la empresa concesionaria.</text:span></text:p>
      <text:p text:style-name="P52"><text:span text:style-name="T20">Tercero.- </text:span><text:span text:style-name="T13">Que se le requiera a la empresa concesionaria el pago de la deuda pendiente con este Ayuntamiento referida al Suministro Eléctrico, Abasto de Agua y Recogida de Basuras y Tratamiento de Residuos </text:span></text:p>
      <text:p text:style-name="P27"><text:span text:style-name="T17">&gt;VISTO que en fecha 05 de marzo de 2025 se actualiza la deuda que consta pendiente de pago, por los conceptos de suministro de agua y suministro eléctrico, con CSV </text:span><text:a xlink:type="simple" xlink:href="https://oat.mogan.es:8448/ventanilla/web/validacionFirmas.do?opcion=1&amp;modo=3&amp;csv=T006754aa91d0b0ce2407e90ab0309288" text:style-name="Internet_20_link" text:visited-style-name="Visited_20_Internet_20_Link"><text:span text:style-name="T18">T006754aa91d0b0ce2407e90ab0309288</text:span></text:a><text:span text:style-name="T17">, y </text:span><text:a xlink:type="simple" xlink:href="https://oat.mogan.es:8448/ventanilla/web/validacionFirmas.do?opcion=1&amp;modo=3&amp;csv=w006754aa9290b00d6407e93a8030928g" text:style-name="Internet_20_link" text:visited-style-name="Visited_20_Internet_20_Link"><text:span text:style-name="T18">w006754aa9290b00d6407e93a8030928g</text:span></text:a></text:p>
      <text:p text:style-name="P25"><text:span text:style-name="T20">&gt;CONSIDERANDO </text:span><text:span text:style-name="T13">que respecto al </text:span><text:span text:style-name="T20">incumplimiento en el pago del precio del contrato</text:span><text:span text:style-name="T13">, el Pliego de Cláusulas Administrativas Particulares (en adelante, PCAP) establece en su cláusula 29.2 que: Se considerarán faltas leves aquellas calificadas así en cualquiera de las cláusulas del Pliego y en particular las siguientes: </text:span></text:p>
      <text:p text:style-name="P30">(..)h) La falta de pago del precio por un período superior a un mes e inferior a cuatro meses</text:p>
      <text:p text:style-name="P30">29.2.1.- La cuantía de la sanción que se podrá imponer por falta leve será hasta 900 euros.</text:p>
      <text:p text:style-name="P52"/>
      <text:p text:style-name="P25"><text:span text:style-name="T20">&gt;CONSIDERANDO </text:span><text:span text:style-name="T13">que respecto al </text:span><text:span text:style-name="T20">incumplimiento en el pago en los suministros de agua y suministro eléctrico, y en el pago de la recogida de basura, así como respecto a la obligación de realizar el cambio de titularidad en el contador del suministro eléctrico,</text:span><text:span text:style-name="T11"> </text:span><text:span text:style-name="T13">el PCAP establece en su cláusula 8.3 las obligaciones contractuales esenciales, sin que se recoja como tal ninguno de los incumplimientos referenciados. Por su parte, el Pliego de Prescripciones Técnicas Particulares (en adelante, PPTP), en su cláusula 7.1.1 relativo a las obligaciones del adjudicatario, establece las siguientes:</text:span></text:p>
      <text:p text:style-name="P30">La obtención de todos aquellos permisos, autorizaciones, derecho de enganche y acometida necesarios para la conexión de las instalaciones de suministro de agua y electricidad, si éstas fuesen necesarias para la prestación de los servicios. </text:p>
      <text:p text:style-name="P30">Satisfacer a su cargo los gastos derivados de cualquier suministro que la explotación del servicio que presten conlleve, incluidos los de suministro de energía eléctrica, teléfono y agua, aun en el caso de que <text:soft-page-break/>dichos servicios fueran prestados directa o indirectamente por el Ayuntamiento de Mogán, así como los gastos derivados de los contratos de mantenimiento de equipos e instalaciones. </text:p>
      <text:p text:style-name="P52"/>
      <text:p text:style-name="P30">El PCAP en su cláusula 29.3 n) tipifica como faltas graves Cualquier otro incumplimiento de las obligaciones establecidas en este Pliego y en el de prescripciones técnicas, siempre que no sea calificada de leve o muy grave, y siendo la cuantía de la sanción de 900 a 1500 euros, conforme a la cláusula 29.3.1</text:p>
      <text:p text:style-name="P52"/>
      <text:p text:style-name="P33">INFORME</text:p>
      <text:p text:style-name="P30"><text:span text:style-name="T46">PRIMERO.- </text:span>Antes del acuerdo de inicio del expediente sancionador, el órgano competente puede abrir un período de información o actuaciones previas con el fin de conocer las circunstancias del caso concreto y la conveniencia o no de iniciar el procedimiento.</text:p>
      <text:p text:style-name="P30"><text:span text:style-name="T46">SEGUNDO.- </text:span>La Legislación aplicable es la siguiente:</text:p>
      <text:p text:style-name="P34">-Disposición Final cuarta de la Ley 9/2017 de 8 de noviembre, de Contratos del Sector Público, por la que se transponen al ordenamiento jurídico español las Directivas del Parlamento Europeo y del Consejo 2014/23/UE y 2014/24/UE, de 26 de febrero de 2014.</text:p>
      <text:p text:style-name="P34">-El artículo 55 de la Ley 39/2015, de 1 de octubre, del Procedimiento Administrativo Común de las Administraciones Públicas.</text:p>
      <text:p text:style-name="P34">-La Ley 40/2015, de 1 de octubre, de Régimen Jurídico del Sector Público.</text:p>
      <text:p text:style-name="P34">-El artículo 21.1.n) y los artículos 139 a 141 de la Ley 7/1985, de 2 de abril, de Bases del Régimen Local.</text:p>
      <text:p text:style-name="P30"><text:span text:style-name="T46">TERCERO.- </text:span>Las actuaciones previas se orientarán a determinar, con la mayor precisión posible, los hechos susceptibles de motivar la incoación del procedimiento, la identificación de la persona o personas que pudieran resultar responsables y las circunstancias relevantes que concurran en unos y otros.</text:p>
      <text:p text:style-name="P25"><text:span text:style-name="T20">CUARTO.- </text:span><text:span text:style-name="T13">Las actuaciones previas serán realizadas por los órganos que tengan atribuidas funciones de investigación, averiguación e inspección en la materia y, en defecto de éstos, por la persona u órgano administrativo que se determine por el órgano competente para la iniciación o resolución del procedimiento.</text:span></text:p>
      <text:p text:style-name="P30"><text:span text:style-name="T46">QUINTO.- </text:span>El procedimiento para tramitar la información previa será el siguiente:</text:p>
      <text:p text:style-name="P30"><text:span text:style-name="T46">-</text:span>Una vez tenga conocimiento del hecho que pueda constituir una infracción administrativa, la Alcaldía acordará la instrucción de información previa, encaminada a la averiguación de los hechos y circunstancias relevantes. Asimismo se nombrará al instructor y al Secretario.</text:p>
      <text:p text:style-name="P30"><text:span text:style-name="T46">-</text:span>Por el Instructor se realizarán las actuaciones y las comprobaciones oportunas, y, realizadas éstas, se emitirá informe en el que se fijarán las circunstancias del caso y se determinará la posibilidad de existencia o no de responsabilidad administrativa, proponiéndose las medidas que se consideren convenientes, en particular se pronunciará sobre la necesidad de iniciar expediente sancionador.</text:p>
      <text:p text:style-name="P30"><text:span text:style-name="T46">-</text:span>A la vista del informe emitido por el instructor, la Alcaldía adoptará la resolución correspondiente, archivando las actuaciones o iniciando el correspondiente expediente sancionador.</text:p>
      <text:p text:style-name="P35"><text:span text:style-name="T46">SEXTO.- </text:span>El órgano competente será la Junta de Gobierno Local en virtud de las delegaciones efectuadas por la Alcaldesa de este Ayuntamiento, mediante Decreto nº 3347/2023, de 19 de junio de 2023. 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34"><text:soft-page-break/>Visto cuanto antecede y de conformidad con lo establecido en el artículo 175 del Reglamento de Organización, Funcionamiento y Régimen Jurídico de las Entidades Locales aprobado por el Real Decreto 2568/1986, de 28 de noviembre, el que suscribe eleva la siguiente propuesta de resolución:</text:p>
      <text:p text:style-name="P33">PROPUESTA DE RESOLUCIÓN</text:p>
      <text:p text:style-name="P25"><text:span text:style-name="T20">PRIMERO.- </text:span><text:span text:style-name="T13">Iniciar actuaciones previas al objeto de iniciar, en su caso, el correspondiente procedimiento sancionador a fin de comprobar los siguientes hechos y determinar la procedencia de abrir expediente sancionador por una infracción administrativa a la entidad </text:span><text:span text:style-name="T20">LA CHIRINA RESTAURACIÓN, S.L. </text:span><text:span text:style-name="T13">con </text:span><text:span text:style-name="T13">C.I.F: B813746151, adjudicataria del contrato </text:span><text:span text:style-name="T20">«CONCESIÓN DE LA ZONA DE RESTAURACIÓN EN LA PLAYA DEL PERCHEL DE ARGUINEGUÍN», Ref: 1314/2023,</text:span><text:span text:style-name="T11"> </text:span><text:span text:style-name="T13">por las causas siguientes:</text:span></text:p>
      <text:p text:style-name="P30">- <text:span text:style-name="T46">Incumplimiento en el pago del canon ofertado</text:span> (96.100 euros por temporada) en las mensualidades de octubre, noviembre y diciembre del año 2024, más los recargos e intereses de demora correspondientes, tipificándose como una <text:span text:style-name="T8">falta leve</text:span>, de conformidad con la cláusula 29.2h) del PCAP La falta de pago del precio por un período superior a un mes e inferior a cuatro meses, e imponiéndose una sanción de <text:span text:style-name="T8">900 euros. </text:span></text:p>
      <text:p text:style-name="P25"><text:span text:style-name="T13">- </text:span><text:span text:style-name="T20">Incumplimiento en el pago del suministro de agua</text:span><text:span text:style-name="T11"> </text:span><text:span text:style-name="T13">(mes marzo-abril, mayo-junio, julio-agosto, septiembre-octubre del 2024), </text:span><text:span text:style-name="T20">suministro eléctrico</text:span><text:span text:style-name="T11"> </text:span><text:span text:style-name="T13">( período agosto-septiembre, septiembre-octubre, octubre-noviembre, noviembre-diciembre del 2023, diciembre 2023-enero 2024, enero-febrero, febrero-marzo, marzo-abril, abril- mayo, mayo-junio, junio-julio, julio-agosto, septiembre-octubre y octubre-noviembre del 2024 así como </text:span><text:span text:style-name="T20">recogida de basura</text:span><text:span text:style-name="T11"> </text:span><text:span text:style-name="T13">del año 2024, más los recargos e intereses de demora correspondientes, así como por el </text:span><text:span text:style-name="T20">incumplimiento en la obligación de cambiar la titularidad del contador del suministro eléctrico</text:span><text:span text:style-name="T13">, tipificándose como una </text:span><text:span text:style-name="T14">falta grave</text:span><text:span text:style-name="T11"> </text:span><text:span text:style-name="T13">Cualquier otro incumplimiento de las obligaciones establecidas en este Pliego y en el de prescripciones técnicas, siempre que no sea calificada de leve o muy grave, e imponiéndose una sanción de </text:span><text:span text:style-name="T14">1.500 euros. </text:span></text:p>
      <text:p text:style-name="P25"><text:span text:style-name="T20">SEGUNDO</text:span><text:span text:style-name="T13">.- Requerir al adjudicatario del contrato para que a la mayor brevedad cumpla con la obligación de cambiar la titularidad del contador del suministro eléctrico a su nombre, así como al abono de las cantidades adeudadas por los conceptos y períodos anteriormente referenciados.</text:span></text:p>
      <text:p text:style-name="P30"><text:span text:style-name="T46">TERCERO.- </text:span>Nombrar como instructor del procedimiento sancionador a Doña Begoña Hernández Perdomo, Técnico de Administración General y, como Secretario, al Técnico municipal D. Alberto Álamo Perera, Letrado, a los efectos oportunos.</text:p>
      <text:p text:style-name="P30">Comunicarle este nombramiento al Instructor y al Secretario así como la iniciación del expediente con traslado de cuantas actuaciones existan al respecto, indicando que se deberá estar a lo establecido sobre abstención y recusación en los artículos 23 y 24 de la Ley 40/2015, de 1 de octubre, de Régimen Jurídico del Sector Público.</text:p>
      <text:p text:style-name="P31">&gt;VISTO que mediante Decreto N.º 1214 de fecha 11 de marzo de 2025, se resuelve:</text:p>
      <text:p text:style-name="P25"><text:span text:style-name="T20">PRIMERO.- </text:span><text:span text:style-name="T13">Avocar, para este acto, las competencias delegadas en la Junta de Gobierno Local para Iniciar actuaciones previas al objeto de iniciar, en su caso, el correspondiente procedimiento sancionador</text:span><text:span text:style-name="T11"> </text:span><text:span text:style-name="T13">en el contrato de la </text:span><text:span text:style-name="T20">«CONCESIÓN DE LA ZONA DE RESTAURACIÓN EN LA PLAYA DEL PERCHEL DE ARGUINEGUÍN», Ref: 1314/2023 </text:span><text:span text:style-name="T13">y demás extremos recogidos en la propuesta.</text:span></text:p>
      <text:p text:style-name="P52"/>
      <text:p text:style-name="P25"><text:span text:style-name="T20">SEGUNDO.- </text:span><text:span text:style-name="T13">Iniciar actuaciones previas al objeto de iniciar, en su caso, el correspondiente procedimiento sancionador a fin de comprobar los siguientes hechos y determinar la procedencia de abrir expediente sancionador por una infracción administrativa a la entidad </text:span><text:span text:style-name="T20">LA CHIRINA RESTAURACIÓN, S.L. </text:span><text:span text:style-name="T13">con C.I.F: B813746151, adjudicataria del contrato </text:span><text:span text:style-name="T20">«CONCESIÓN DE LA ZONA DE RESTAURACIÓN EN LA PLAYA DEL PERCHEL DE ARGUINEGUÍN», Ref: 1314/2023,</text:span><text:span text:style-name="T11"> </text:span><text:span text:style-name="T13">por las causas siguientes:</text:span></text:p>
      <text:p text:style-name="P30">- <text:span text:style-name="T46">Incumplimiento en el pago del canon ofertado</text:span> (96.100 euros por temporada) en las mensualidades de octubre, noviembre y diciembre del año 2024, más los recargos e intereses de demora correspondientes, tipificándose como una <text:span text:style-name="T8">falta leve</text:span>, de conformidad con la cláusula 29.2h) del PCAP La falta de pago del precio por un período superior a un mes e inferior a cuatro meses, e imponiéndose una sanción de <text:span text:style-name="T8">900 euros. </text:span></text:p>
      <text:p text:style-name="P25"><text:span text:style-name="T13">- </text:span><text:span text:style-name="T20">Incumplimiento en el pago del suministro de agua</text:span><text:span text:style-name="T11"> </text:span><text:span text:style-name="T13">(mes marzo-abril, mayo-junio, julio-agosto, septiembre-octubre del 2024), </text:span><text:span text:style-name="T20">suministro eléctrico</text:span><text:span text:style-name="T11"> </text:span><text:span text:style-name="T13">( período agosto-septiembre, septiembre-octubre, octubre-noviembre, noviembre-diciembre del 2023, diciembre 2023-enero 2024, enero-febrero, febrero-</text:span><text:span text:style-name="T13">marzo, marzo-abril, abril- mayo, mayo-junio, junio-julio, julio-agosto, septiembre-octubre y octubre-noviembre del 2024 así como </text:span><text:span text:style-name="T20">recogida de basura</text:span><text:span text:style-name="T11"> </text:span><text:span text:style-name="T13">del año 2024, más los recargos e intereses de demora correspondientes, así como por el </text:span><text:span text:style-name="T20">incumplimiento en la obligación de cambiar la titularidad del contador del suministro eléctrico</text:span><text:span text:style-name="T13">, tipificándose como una </text:span><text:span text:style-name="T14">falta grave</text:span><text:span text:style-name="T11"> </text:span><text:span text:style-name="T13">Cualquier otro </text:span><text:soft-page-break/><text:span text:style-name="T13">incumplimiento de las obligaciones establecidas en este Pliego y en el de prescripciones técnicas, siempre que no sea calificada de leve o muy grave, e imponiéndose una sanción de </text:span><text:span text:style-name="T14">1.500 euros. </text:span></text:p>
      <text:p text:style-name="P25"><text:span text:style-name="T20">TERCERO</text:span><text:span text:style-name="T13">.- Requerir al adjudicatario del contrato para que a la mayor brevedad cumpla con la obligación de cambiar la titularidad del contador del suministro eléctrico a su nombre, así como al abono de las cantidades adeudadas por los conceptos y períodos anteriormente referenciados.</text:span></text:p>
      <text:p text:style-name="P30"><text:span text:style-name="T46">CUARTO.- </text:span>Nombrar como instructor del procedimiento sancionador a Doña Begoña Hernández Perdomo, Técnico de Administración General y, como Secretario, al Técnico municipal D. Alberto Álamo Perera, Letrado, a los efectos oportunos.</text:p>
      <text:p text:style-name="P30">Comunicarle este nombramiento al Instructor y al Secretario así como la iniciación del expediente con traslado de cuantas actuaciones existan al respecto, indicando que se deberá estar a lo establecido sobre abstención y recusación en los artículos 23 y 24 de la Ley 40/2015, de 1 de octubre, de Régimen Jurídico del Sector Público</text:p>
      <text:p text:style-name="P30"><text:span text:style-name="T46">QUINTO</text:span>.- Notificar la presente resolución a todos los interesados, al Responsable del Contrato, a la Unidad de Playas, de Contratación e Intervención, a los efectos oportunos.</text:p>
      <text:p text:style-name="P27"><text:span text:style-name="T17">&gt;VISTO </text:span><text:span text:style-name="T18">que respecto a las actuaciones tendentes a comprobar los hechos anteriormente descritos, así como para determinar la procedencia o no de iniciar el procedimiento sancionador por las causas contenidas en la Resolución adoptada por Decreto N.º 1214 de 11 de marzo de 2025, consta en el expediente tramitado Informe Técnico de fecha 31/03/25 con CSV </text:span><text:a xlink:type="simple" xlink:href="https://oat.mogan.es:8448/ventanilla/web/validacionFirmas.do?opcion=1&amp;modo=3&amp;csv=r006754aa9011f1037907e9249030a334" text:style-name="Internet_20_link" text:visited-style-name="Visited_20_Internet_20_Link"><text:span text:style-name="T5">r006754aa9011f1037907e9249030a334</text:span></text:a><text:span text:style-name="T27"> </text:span><text:span text:style-name="T18">(respecto al consumo eléctrico), así como Certificado de informe de la Tesorería municipal con CSV </text:span><text:a xlink:type="simple" xlink:href="https://oat.mogan.es:8448/ventanilla/web/validacionFirmas.do?opcion=1&amp;modo=3&amp;csv=b006754aa9180701b7807e9160040c00q" text:style-name="Internet_20_link" text:visited-style-name="Visited_20_Internet_20_Link"><text:span text:style-name="T5">b006754aa9180701b7807e9160040c00q</text:span></text:a></text:p>
      <text:p text:style-name="P34">- <text:span text:style-name="T46">Respecto al Incumplimiento en el pago del canon ofertado </text:span>(96.100 euros por temporada).- Consta pendiente de abono las mensualidades de octubre, noviembre y diciembre del año 2024, más los recargos e intereses de demora, tipificándose como una <text:span text:style-name="T8">falta leve</text:span>, de conformidad con la cláusula 29.2h) del PCAP La falta de pago del precio por un período superior a un mes e inferior a cuatro meses, correspondiendo una sanción de <text:span text:style-name="T8">900 euros.</text:span></text:p>
      <text:p text:style-name="P25"><text:span text:style-name="T20">-</text:span><text:span text:style-name="T11"> </text:span><text:span text:style-name="T20">Respecto al Incumplimiento en el pago del suministro de agua</text:span><text:span text:style-name="T11"> </text:span><text:span text:style-name="T13">(mes marzo-abril, mayo-junio, julio-agosto, septiembre-octubre del 2024)</text:span><text:span text:style-name="T20">, suministro eléctrico</text:span><text:span text:style-name="T11"> </text:span><text:span text:style-name="T13">( período agosto-septiembre, septiembre-octubre, octubre-noviembre, noviembre-diciembre del 2023, diciembre 2023-enero 2024, enero-febrero, febrero-marzo, marzo-abril, abril- mayo, mayo-junio, junio-julio, julio-agosto, septiembre-octubre y octubre-noviembre del 2024 así como</text:span><text:span text:style-name="T11"> </text:span><text:span text:style-name="T20">recogida de basura</text:span><text:span text:style-name="T11"> </text:span><text:span text:style-name="T13">del año 2024, más los recargos e intereses de demora correspondientes, así como por el </text:span><text:span text:style-name="T20">incumplimiento en la obligación de cambiar la titularidad del contador del suministro eléctrico</text:span><text:span text:style-name="T13">, tipificándose como una </text:span><text:span text:style-name="T14">falta grave, </text:span><text:span text:style-name="T13">de conformidad con la cláusula cláusula 7.1.1 del Pliego de Prescripciones Técnicas Particulares (en adelante, PPTP), y cláusula 29.3 del PCAP</text:span><text:span text:style-name="T11"> </text:span><text:span text:style-name="T13">Cualquier otro incumplimiento de las obligaciones establecidas en este Pliego y en el de prescripciones técnicas, siempre que no sea calificada de leve o muy grave, correspondiendo</text:span><text:span text:style-name="T11"> </text:span><text:span text:style-name="T13">una sanción de </text:span><text:span text:style-name="T14">1.500 euros.</text:span></text:p>
      <text:p text:style-name="P27"><text:span text:style-name="T21">&gt;VISTO Informe-Propuesta del Instructor del procedimiento, de fecha 08 de abril de 2025, con CSV </text:span><text:a xlink:type="simple" xlink:href="https://oat.mogan.es:8448/ventanilla/web/validacionFirmas.do?opcion=1&amp;modo=3&amp;csv=1006754aa930081529207e910f040815n" text:style-name="Internet_20_link" text:visited-style-name="Visited_20_Internet_20_Link"><text:span text:style-name="T22">1006754aa930081529207e910f040815n</text:span></text:a></text:p>
      <text:p text:style-name="P27"><text:span text:style-name="T17">&gt;VISTO Informe- Propuesta del Secretario de la Corporación, de fecha 8 de abril de 2025, con CSV </text:span><text:a xlink:type="simple" xlink:href="https://oat.mogan.es:8448/ventanilla/web/validacionFirmas.do?opcion=1&amp;modo=3&amp;csv=L006754aa92d080056507e931d040d14X" text:style-name="Internet_20_link" text:visited-style-name="Visited_20_Internet_20_Link"><text:span text:style-name="T5">L006754aa92d080056507e931d040d14X</text:span></text:a></text:p>
      <text:p text:style-name="P48"><text:span text:style-name="T12">&gt;CONSIDERANDO</text:span><text:span text:style-name="T11">,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p>
      <text:p text:style-name="P34">En virtud de lo expuesto, <text:span text:style-name="T46">PROPONGO </text:span>a la Junta de Gobierno Local:</text:p>
      <text:p text:style-name="P52"/>
      <text:p text:style-name="P27"><text:span text:style-name="T17">PRIMERO.- </text:span><text:span text:style-name="T18">Iniciar el expediente sancionador a la entidad </text:span><text:span text:style-name="T17">LA CHIRINA RESTAURACIÓN, S.L. </text:span><text:span text:style-name="T18">con C.I.F: B813746151, adjudicataria del contrato </text:span><text:span text:style-name="T17">«CONCESIÓN DE LA ZONA DE RESTAURACIÓN EN LA </text:span><text:soft-page-break/><text:span text:style-name="T17">PLAYA DEL PERCHEL DE ARGUINEGUÍN», Ref: 1314/2023, por las infracciones siguientes y, al amparo de Informe y Certificado que obran en el expediente (con CSV </text:span><text:a xlink:type="simple" xlink:href="https://oat.mogan.es:8448/ventanilla/web/validacionFirmas.do?opcion=1&amp;modo=3&amp;csv=r006754aa9011f1037907e9249030a334" text:style-name="Internet_20_link" text:visited-style-name="Visited_20_Internet_20_Link"><text:span text:style-name="T5">r006754aa9011f1037907e9249030a334</text:span></text:a><text:span text:style-name="T27"> </text:span><text:span text:style-name="T17">y CSV </text:span><text:a xlink:type="simple" xlink:href="https://oat.mogan.es:8448/ventanilla/web/validacionFirmas.do?opcion=1&amp;modo=3&amp;csv=b006754aa9180701b7807e9160040c00q" text:style-name="Internet_20_link" text:visited-style-name="Visited_20_Internet_20_Link"><text:span text:style-name="T5">b006754aa9180701b7807e9160040c00q</text:span></text:a><text:span text:style-name="T27"> </text:span><text:span text:style-name="T17">):</text:span></text:p>
      <text:p text:style-name="P34">- <text:span text:style-name="T46">Respecto al Incumplimiento en el pago del canon ofertado </text:span>(96.100 euros por temporada).- Consta pendiente de abono las mensualidades de octubre, noviembre y diciembre del año 2024, más los recargos e intereses de demora, tipificándose como una <text:span text:style-name="T8">falta leve</text:span>, de conformidad con la cláusula 29.2h) del PCAP La falta de pago del precio por un período superior a un mes e inferior a cuatro meses, correspondiendo una sanción de <text:span text:style-name="T8">900 euros.</text:span></text:p>
      <text:p text:style-name="P25"><text:span text:style-name="T20">-</text:span><text:span text:style-name="T11"> </text:span><text:span text:style-name="T20">Respecto al Incumplimiento en el pago del suministro de agua</text:span><text:span text:style-name="T11"> </text:span><text:span text:style-name="T13">(mes marzo-abril, mayo-junio, julio-agosto, septiembre-octubre del 2024)</text:span><text:span text:style-name="T20">, suministro eléctrico</text:span><text:span text:style-name="T11"> </text:span><text:span text:style-name="T13">( período agosto-septiembre, septiembre-octubre, octubre-noviembre, noviembre-diciembre del 2023, diciembre 2023-enero 2024, enero-febrero, febrero-marzo, marzo-abril, abril- mayo, mayo-junio, junio-julio, julio-agosto, septiembre-octubre y octubre-noviembre del 2024 así como</text:span><text:span text:style-name="T11"> </text:span><text:span text:style-name="T20">recogida de basura</text:span><text:span text:style-name="T11"> </text:span><text:span text:style-name="T13">del año 2024, más los recargos e intereses de demora correspondientes, así como por el </text:span><text:span text:style-name="T20">incumplimiento en la obligación de cambiar la titularidad del contador del suministro eléctrico</text:span><text:span text:style-name="T13">, tipificándose como una </text:span><text:span text:style-name="T14">falta grave, </text:span><text:span text:style-name="T13">de conformidad con la cláusula cláusula 7.1.1 del Pliego de Prescripciones Técnicas Particulares (en adelante, PPTP), y cláusula 29.3 del PCAP</text:span><text:span text:style-name="T11"> </text:span><text:span text:style-name="T13">Cualquier otro incumplimiento de las obligaciones establecidas en este Pliego y en el de prescripciones técnicas, siempre que no sea calificada de leve o muy grave, correspondiendo</text:span><text:span text:style-name="T11"> </text:span><text:span text:style-name="T13">una sanción de </text:span><text:span text:style-name="T14">1.500 euros.</text:span></text:p>
      <text:p text:style-name="P34"><text:span text:style-name="T46">SEGUNDO.- </text:span>No adoptar medidas provisionales al no considerarse necesarias.</text:p>
      <text:p text:style-name="P34"><text:span text:style-name="T46">TERCERO.- </text:span>Dar trámite de audiencia al interesado, así como formular alegaciones en un plazo máximo de 15 días a contar desde la notificación del acuerdo adoptado, pudiendo aportar cuantas alegaciones, documentos o informaciones estimen convenientes, y en su caso, proponer prueba concretando los medios de que pretendan valerse. Si antes del vencimiento del plazo las personas interesadas manifiestan su decisión de no efectuar alegaciones ni aportar nuevos documentos o justificaciones, se tendrá por realizado este trámite.</text:p>
      <text:p text:style-name="P25"><text:span text:style-name="T20">CUARTO</text:span><text:span text:style-name="T13">.- Determinar la reducción a aplicar de un 20% sobre el importe de las sanciones propuestas, estando condicionada su efectividad al desistimiento o renuncia de cualquier acción o recurso en vía administrativa contra la sanción.</text:span></text:p>
      <text:p text:style-name="P28"><text:span text:style-name="T48">QUINTO</text:span><text:span text:style-name="T47">.- Notificar el acuerdo adoptado a todos los interesados, a la Unidad de Playas, al Responsable del Contrato, así como a la Tesorería e Intervención a los efectos oportunos.”</text:span></text:p>
      <text:p text:style-name="P36"><text:tab/>Considerando que la adopción de este acuerdo es competencia de la Junta de Gobierno Local, en virtud de las delegaciones de competencia acordadas en el Pleno celebrado en sesión ordinaria el día 7 de julio de 2023.</text:p>
      <text:p text:style-name="P36"><text:tab/>La Junta de Gobierno Local, acuerda aprobar la propuesta emitida en los términos que se recogen precedentemente.</text:p>
      <text:p text:style-name="P36"/>
      <text:p text:style-name="P36"/>
      <text:p text:style-name="P20"><text:span text:style-name="T11"><text:tab/></text:span><text:span text:style-name="Strong_20_Emphasis"><text:span text:style-name="T25">2. Expte.: 5185/2024. Propuesta adjudicar la Construcción y Explotación en Régimen de Concesión de Obra Pública de la Desaladora de Playa de Mogán Mediante su Ampliación, a la entidad CANARAGUA CONCESIONES, S.A.U.</text:span></text:span></text:p>
      <text:p text:style-name="P66"><text:span text:style-name="Strong_20_Emphasis"><text:span text:style-name="T52"/></text:span></text:p>
      <text:p text:style-name="P24"><text:span text:style-name="T13"><text:tab/></text:span><text:span text:style-name="T31">“</text:span><text:span text:style-name="T32">Consuelo Diaz León</text:span><text:span text:style-name="T31">, Concejala Delegada en materia de Patrimonio Cultural, Archivo, Contratación y Estadística,</text:span><text:span text:style-name="T38"> </text:span><text:span text:style-name="T31">de acuerdo con el Decreto n.º 3349/2023 de 19 de junio,</text:span><text:span text:style-name="T38"> </text:span><text:span text:style-name="T31">visto el expediente de contratación denominado </text:span><text:span text:style-name="T33">«CONSTRUCCIÓN Y EXPLOTACIÓN EN RÉGIMEN DE CONCESIÓN DE OBRA PÚBLICA DE LA DESALADORA DE PLAYA DE MOGÁN MEDIANTE SU AMPLIACIÓN»</text:span><text:span text:style-name="T38"> </text:span><text:span text:style-name="T33">Expte. 5185/2024,</text:span><text:span text:style-name="T38"> </text:span><text:span text:style-name="T31">mediante procedimiento abierto y tramitación urgente.</text:span></text:p>
      <text:p text:style-name="P22"><text:span text:style-name="T41">&gt;VISTO</text:span><text:span text:style-name="T11"> </text:span><text:span text:style-name="T40">que la Junta de Gobierno Local de este Ilustre Ayuntamiento, en sesión celebrada en fecha 26 de abril de 2023, vista propuesta de D. Juan Ernesto Hernández Cruz, Teniente Alcalde del Área de Medio Ambiente, Servicios Públicos, Obras Públicas y Embellecimiento con competencias en materia de Obras Públicas, Desarrollo Rural, Mantenimiento de Vías Públicas, Agua y Hacienda,</text:span><text:span text:style-name="T11"> </text:span><text:span text:style-name="T40">acuerda, entre otras cuestiones, «CONSTRUCCIÓN Y EXPLOTACIÓN EN RÉGIMEN DE CONCESIÓN DE OBRA </text:span><text:span text:style-name="T40">PÚBLICA DE LA DESALADORA DE PLAYA DE MOGÁN MEDIANTE SU AMPLIACIÓN», así como iniciar el expediente para la adjudicación del mismo.</text:span></text:p>
      <text:p text:style-name="P22"><text:span text:style-name="T41">&gt;VISTO</text:span><text:span text:style-name="T11"> </text:span><text:span text:style-name="T40">que</text:span><text:span text:style-name="T11"> </text:span><text:span text:style-name="T40">l</text:span><text:span text:style-name="T41">a necesidad e idoneidad del contrato </text:span><text:span text:style-name="T40">se justifica en el expediente, en virtud de la propuesta de fecha 24 de abril de 2023, por Dña. María Cecilia Santana Díaz, en calidad de </text:span><text:soft-page-break/><text:span text:style-name="T40">Coordinadora de Área de Medio Ambiente, Servicios Públicos, Obras Públicas y Embellecimiento del Ilustre Ayuntamiento de Mogán, tal y como se determina en el artículo 116.1, en relación con el 28 de la LCSP.</text:span></text:p>
      <text:p text:style-name="P37"><text:span text:style-name="T46">&gt;VISTO</text:span> que <text:span text:style-name="T46">la no división en lotes</text:span> se justifica en el expediente, en virtud del Pliego de Cláusulas Administrativas y del informe emitido, en fecha 3 de diciembre de 2024 por D. Juan Carlos Castellano Suárez, Ingeniero Técnico Industrial adscrito al Área de Medio Ambiente, Servicios Públicos, Obras Públicas y Embellecimiento, que consta en el expediente.</text:p>
      <text:p text:style-name="P27"><text:span text:style-name="T35">&gt;VISTO </text:span><text:span text:style-name="T36">que, con fecha 28 de octubre de 2024 y Código Seguro de Verificación n.º: </text:span><text:a xlink:type="simple" xlink:href="https://oat.mogan.es:8448/ventanilla/web/validacionFirmas.do?opcion=1&amp;modo=3&amp;csv=Y006754aa93a1c01a1107e83bc0a0823f" text:style-name="Internet_20_link" text:visited-style-name="Visited_20_Internet_20_Link"><text:span text:style-name="T37">Y006754aa93a1c01a1107e83bc0a0823f</text:span></text:a><text:span text:style-name="T36"> , se recibe informe de la Oficina Nacional de Evaluación.</text:span></text:p>
      <text:p text:style-name="P37"><text:span text:style-name="T46">&gt;VISTO </text:span>que con fecha 30 de diciembre de 2024 la Junta de Gobierno Local, en sesión Extraordinaria Urgente, acuerda, entre otros, lo siguiente:</text:p>
      <text:p text:style-name="P40">«PRIMERO.- Dejar sin efecto el acuerdo de la Junta de Gobierno Local de fecha 12 de junio de 2024, que adopta, entre otros, aprobar pliegos, gasto y licitación de la «CONSTRUCCIÓN Y EXPLOTACIÓN EN RÉGIMEN DE CONCESIÓN DE OBRA PÚBLICA DE LA DESALADORA DE PLAYA DE MOGÁN MEDIANTE SU AMPLIACIÓN», motivado por la obligación de solicitar informe preceptivo previsto en el artículo 333.3 de la LCSP, valorándose las conclusiones y recomendaciones del mismo una vez emitido en fecha 25 de octubre de 2024.</text:p>
      <text:p text:style-name="P40">SEGUNDO.- Acumular el expediente 9986/2022 con el actual expediente 5185/2024.</text:p>
      <text:p text:style-name="P22"><text:span text:style-name="T40">TERCERO.- Aprobar la tramitación urgente del procedimiento de adjudicación del contrato del</text:span><text:span text:style-name="T11"> </text:span><text:span text:style-name="T40">«CONSTRUCCIÓN Y EXPLOTACIÓN EN RÉGIMEN DE CONCESIÓN DE OBRA PÚBLICA DE LA DESALADORA DE PLAYA DE MOGÁN MEDIANTE SU AMPLIACIÓN», Expte. 5185/2024.</text:span></text:p>
      <text:p text:style-name="P22"><text:span text:style-name="T40">CUARTO.- Aprobar el Pliego de Prescripciones Técnicas y el Pliego de Cláusulas Administrativas Particulares, que han de regir la adjudicación del contrato de la «CONSTRUCCIÓN Y EXPLOTACIÓN EN RÉGIMEN DE CONCESIÓN DE OBRA PÚBLICA DE LA DESALADORA DE PLAYA DE MOGÁN MEDIANTE SU AMPLIACIÓN», Expte. 5185/2024,</text:span><text:span text:style-name="T11"> </text:span><text:span text:style-name="T40">mediante procedimiento abierto, en base a lo establecido en el artículo 156 de la LCSP, 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22"><text:span text:style-name="T40">QUINTO.- Aprobar el expediente de contratación, con un presupuesto de gasto máximo o indicativo que estima soportar el Ayuntamiento de Mogán para la Construcción y explotación, en régimen de concesión de obra pública, de la desaladora de Playa de Mogán mediante su ampliación</text:span><text:span text:style-name="T11"> </text:span><text:span text:style-name="T40">asciende a la cantidad de 12.144.899,60 euros; el valor estimado calculado, por un periodo de QUINCE (15) años, a contar desde el día siguiente a la formalización del contrato, prorrogable DOS (2) AÑOS, es de 13.911.918,46 euros,</text:span><text:span text:style-name="T11"> </text:span><text:span text:style-name="T40">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40">SEXTO.- 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4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40"><text:soft-page-break/>SÉPTIMO.- Facultar a la Alcaldía-Presidencia para la suscripción de los contratos administrativos y/o públicos.</text:p>
      <text:p text:style-name="P40">OCTAVO.- 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45"><text:span text:style-name="T12">&gt;VISTO</text:span><text:span text:style-name="T11"> que así como los criterios que se tendrán en consideración para adjudicar el contrato y los criterios de solvencia técnica o profesional, y económica y financiera, han sido redactados por D. Juan Carlos Castellano Suárez, Ingeniero Técnico Industrial adscrito al Área de Medio Ambiente, Servicios Públicos, Obras Públicas y Embellecimiento. Posteriormente la Unidad Administrativa de Contratación ha redactado el Pliego de cláusulas administrativas particulares, determinándose que se tramite un expediente de un contrato de concesión de obra cuya adjudicación se propone por procedimiento abierto y tramitación urgente, estableciéndose los siguientes criterios de adjudicación:</text:span></text:p>
      <text:p text:style-name="P40">«Atendiendo a los argumentos anteriormente expuestos, se ha determinado llevar a cabo la valoración de la licitación según los siguientes criterios de adjudicación:</text:p>
      <table:table table:name="Tabla7" table:style-name="Tabla7">
        <table:table-column table:style-name="Tabla7.A"/>
        <table:table-column table:style-name="Tabla7.B"/>
        <table:table-column table:style-name="Tabla7.C"/>
        <table:table-row>
          <table:table-cell table:style-name="Tabla7.A1" table:number-columns-spanned="3" office:value-type="string">
            <text:p text:style-name="P54">Criterios para la valoración de las proposiciones presentadas</text:p>
          </table:table-cell>
          <table:covered-table-cell/>
          <table:covered-table-cell/>
        </table:table-row>
        <table:table-row>
          <table:table-cell table:style-name="Tabla7.A2" table:number-rows-spanned="8" office:value-type="string">
            <text:p text:style-name="P54">Criterios automáticos</text:p>
          </table:table-cell>
          <table:table-cell table:style-name="Tabla7.A2" office:value-type="string">
            <text:p text:style-name="P55">Criterio</text:p>
          </table:table-cell>
          <table:table-cell table:style-name="Tabla7.C2" office:value-type="string">
            <text:p text:style-name="P54">Puntuación</text:p>
          </table:table-cell>
        </table:table-row>
        <table:table-row>
          <table:covered-table-cell/>
          <table:table-cell table:style-name="Tabla7.A2" office:value-type="string">
            <text:p text:style-name="P54">Criterios automáticos</text:p>
          </table:table-cell>
          <table:table-cell table:style-name="Tabla7.C3" office:value-type="float" office:value="52">
            <text:p text:style-name="P54">52</text:p>
          </table:table-cell>
        </table:table-row>
        <table:table-row>
          <table:covered-table-cell/>
          <table:table-cell table:style-name="Tabla7.A2" office:value-type="string">
            <text:p text:style-name="P56">1.- Medidas de protección y buenas prácticas sociales.</text:p>
          </table:table-cell>
          <table:table-cell table:style-name="Tabla7.C3" office:value-type="float" office:value="2">
            <text:p text:style-name="P55">2</text:p>
          </table:table-cell>
        </table:table-row>
        <table:table-row>
          <table:covered-table-cell/>
          <table:table-cell table:style-name="Tabla7.A2" office:value-type="string">
            <text:p text:style-name="P56">2.- Medidas de protección y buenas practicas medioambiente.</text:p>
          </table:table-cell>
          <table:table-cell table:style-name="Tabla7.C3" office:value-type="float" office:value="2">
            <text:p text:style-name="P55">2</text:p>
          </table:table-cell>
        </table:table-row>
        <table:table-row>
          <table:covered-table-cell/>
          <table:table-cell table:style-name="Tabla7.A2" office:value-type="string">
            <text:p text:style-name="P54">3.- Precio por m³ de agua suministrada.</text:p>
          </table:table-cell>
          <table:table-cell table:style-name="Tabla7.C3" office:value-type="float" office:value="40">
            <text:p text:style-name="P55">40</text:p>
          </table:table-cell>
        </table:table-row>
        <table:table-row>
          <table:covered-table-cell/>
          <table:table-cell table:style-name="Tabla7.A2" office:value-type="string">
            <text:p text:style-name="P55">3.1.- Precio hasta 630.000 m³ anuales.</text:p>
          </table:table-cell>
          <table:table-cell table:style-name="Tabla7.C3" office:value-type="float" office:value="20">
            <text:p text:style-name="P55">20</text:p>
          </table:table-cell>
        </table:table-row>
        <table:table-row>
          <table:covered-table-cell/>
          <table:table-cell table:style-name="Tabla7.A2" office:value-type="string">
            <text:p text:style-name="P55">3.2.- Precio por consumo superior a 630.000 m³ anuales.</text:p>
          </table:table-cell>
          <table:table-cell table:style-name="Tabla7.C3" office:value-type="float" office:value="20">
            <text:p text:style-name="P55">20</text:p>
          </table:table-cell>
        </table:table-row>
        <table:table-row>
          <table:covered-table-cell/>
          <table:table-cell table:style-name="Tabla7.A2" office:value-type="string">
            <text:p text:style-name="P54">4.- Visita a las instalaciones. </text:p>
          </table:table-cell>
          <table:table-cell table:style-name="Tabla7.C3" office:value-type="float" office:value="8">
            <text:p text:style-name="P55">8</text:p>
          </table:table-cell>
        </table:table-row>
        <table:table-row>
          <table:table-cell table:style-name="Tabla7.A2" table:number-rows-spanned="4" office:value-type="string">
            <text:p text:style-name="P54">Criterios por juicio de valor </text:p>
          </table:table-cell>
          <table:table-cell table:style-name="Tabla7.A2" office:value-type="string">
            <text:p text:style-name="P54">Criterios por juicio de valor</text:p>
          </table:table-cell>
          <table:table-cell table:style-name="Tabla7.C3" office:value-type="float" office:value="48">
            <text:p text:style-name="P54">48</text:p>
          </table:table-cell>
        </table:table-row>
        <table:table-row>
          <table:covered-table-cell/>
          <table:table-cell table:style-name="Tabla7.A2" office:value-type="string">
            <text:p text:style-name="P54">1.- Anteproyecto.</text:p>
          </table:table-cell>
          <table:table-cell table:style-name="Tabla7.C3" office:value-type="float" office:value="25">
            <text:p text:style-name="P55">25</text:p>
          </table:table-cell>
        </table:table-row>
        <table:table-row>
          <table:covered-table-cell/>
          <table:table-cell table:style-name="Tabla7.A2" office:value-type="string">
            <text:p text:style-name="P54">2.- Memoria constructiva del proceso de ejecución y de organización de los trabajos. </text:p>
          </table:table-cell>
          <table:table-cell table:style-name="Tabla7.C3" office:value-type="float" office:value="15">
            <text:p text:style-name="P55">15</text:p>
          </table:table-cell>
        </table:table-row>
        <table:table-row>
          <table:covered-table-cell/>
          <table:table-cell table:style-name="Tabla7.A2" office:value-type="string">
            <text:p text:style-name="P54">3.- Plan de operación y mantenimiento de las instalaciones.</text:p>
          </table:table-cell>
          <table:table-cell table:style-name="Tabla7.C3" office:value-type="float" office:value="8">
            <text:p text:style-name="P55">8</text:p>
          </table:table-cell>
        </table:table-row>
        <table:table-row>
          <table:table-cell table:style-name="Tabla7.A2" table:number-columns-spanned="2" office:value-type="string">
            <text:p text:style-name="P54">Valoración total licitación</text:p>
          </table:table-cell>
          <table:covered-table-cell/>
          <table:table-cell table:style-name="Tabla7.C3" office:value-type="float" office:value="100">
            <text:p text:style-name="P54">100</text:p>
          </table:table-cell>
        </table:table-row>
      </table:table>
      <text:p text:style-name="P39">12.1.- Criterios automáticos o evaluables mediante fórmulas. </text:p>
      <text:p text:style-name="P39">12.1.1.- Medidas de protección y buenas prácticas sociales. 2 puntos. </text:p>
      <text:p text:style-name="P37">Para el Ilustre Ayuntamiento de Mogán resulta de especial relevancia velar porque sus servicios cuenten con unos estándares de calidad mínimos en lo que respecta a cuestiones laborales. Por ello, y partiendo de la base de que el colectivo mayor de 45 años se encuentra en una situación vulnerable, como criterio de protección social, se ha determinado pertinente puntuar favorablemente que la entidad licitadora cuente o haya contado con personal mayor de 45 años contratado de manera indefinida dentro de, al menos, los 6 meses anteriores a la publicación del anuncio de licitación. </text:p>
      <text:p text:style-name="P37"><text:soft-page-break/>El cumplimiento del presente criterio se justificará mediante el aporte de la documentación que permita llevar a cabo su verificación, pudiendo ser contrato acompañado de certificado de Seguridad Social o documentos similares que permitan llegar a la conclusión que se pretende. Aquellas entidades que no presenten la correspondiente documentación acreditativa, o que presenten documentación que no permita discernir el correcto cumplimiento, serán puntuadas con 0 puntos para este criterio. </text:p>
      <text:p text:style-name="P39">12.1.2.- Medidas de protección y buenas practicas medioambiente. 2 puntos. </text:p>
      <text:p text:style-name="P22"><text:span text:style-name="T40">Se</text:span><text:span text:style-name="T11"> </text:span><text:span text:style-name="T40">propone</text:span><text:span text:style-name="T11"> </text:span><text:span text:style-name="T40">como</text:span><text:span text:style-name="T11"> </text:span><text:span text:style-name="T40">segundo</text:span><text:span text:style-name="T11"> </text:span><text:span text:style-name="T40">criterio</text:span><text:span text:style-name="T11"> </text:span><text:span text:style-name="T40">de</text:span><text:span text:style-name="T11"> </text:span><text:span text:style-name="T40">adjudicación,</text:span><text:span text:style-name="T11"> </text:span><text:span text:style-name="T40">las</text:span><text:span text:style-name="T11"> </text:span><text:span text:style-name="T40">medidas de protección y buenas prácticas</text:span><text:span text:style-name="T11"> </text:span><text:span text:style-name="T40">medioambientales,</text:span><text:span text:style-name="T11"> </text:span><text:span text:style-name="T40">al considerarse</text:span><text:span text:style-name="T11"> </text:span><text:span text:style-name="T40">que las</text:span><text:span text:style-name="T11"> </text:span><text:span text:style-name="T40">mismas contribuyen a proteger el medioambiente de manera sostenible y mejoran la responsabilidad social corporativa. A este criterio se le asignará una puntuación máxima de 2 puntos, distribuidos en función de lo dispuesto a continuación: </text:span></text:p>
      <text:p text:style-name="P23"/>
      <text:list xml:id="list3169023110000946046" text:style-name="L1">
        <text:list-item>
          <text:p text:style-name="P72"><text:span text:style-name="T55">Tener implantado un Sistema de Gestión Medioambiental (ISO 14001, EMAS o equivalente):</text:span> <text:span text:style-name="T56">2 puntos</text:span><text:span text:style-name="T55">.</text:span></text:p>
        </text:list-item>
        <text:list-item>
          <text:p text:style-name="P72"><text:span text:style-name="T55">Tener o haber tenido en los últimos 3 años un contrato de suministro eléctrico, cuya electricidad provenga al menos en un 40% de fuentes de energías renovables: </text:span><text:span text:style-name="T56">2 puntos</text:span><text:span text:style-name="T55">.</text:span></text:p>
        </text:list-item>
      </text:list>
      <text:p text:style-name="P37">Para justificar la puntuación obtenida, los licitadores presentarán para cada apartado la documentación acreditativa correspondiente. Aquellas entidades que no presenten la correspondiente documentación acreditativa, o que presenten documentación que no permita discernir el correcto cumplimiento, serán puntuadas con 0 puntos para su correspondiente subcriterio. </text:p>
      <text:p text:style-name="P39">12.1.3.- Precio por m³ de agua suministrada. 40 puntos. </text:p>
      <text:p text:style-name="P37">Teniendo en consideración que la presente licitación nace de un estudio de viabilidad de iniciativa privada, y que el estudio de viabilidad aprobado contempla precios distintos para tramos según la producción de agua que se tenga que tratar desde una perspectiva conservadora, se propone como tercer criterio de adjudicación la mejora del precio unitario por metro cúbico previstos según dos tramos distintos de producción anuales: hasta los 630.000 y superior a los 630.000 m³. Como precios de partida se han tomado los previstos en el estudio de viabilidad:</text:p>
      <table:table table:name="Tabla8" table:style-name="Tabla8">
        <table:table-column table:style-name="Tabla8.A"/>
        <table:table-column table:style-name="Tabla8.B"/>
        <table:table-row>
          <table:table-cell table:style-name="Tabla8.A1" office:value-type="string">
            <text:p text:style-name="P57">Hasta los 630.000 m³ anuales</text:p>
          </table:table-cell>
          <table:table-cell table:style-name="Tabla8.B1" office:value-type="string">
            <text:p text:style-name="P57">0,83 euros/m³</text:p>
          </table:table-cell>
        </table:table-row>
        <table:table-row>
          <table:table-cell table:style-name="Tabla8.A2" office:value-type="string">
            <text:p text:style-name="P61">Superior a los 630.000 m³ anuales</text:p>
          </table:table-cell>
          <table:table-cell table:style-name="Tabla8.B2" office:value-type="string">
            <text:p text:style-name="P57">0,73 euros/m³</text:p>
          </table:table-cell>
        </table:table-row>
      </table:table>
      <text:p text:style-name="P40">La entidad licitadora que oferte alguno de los precios recogidos en la tabla anterior, sin mejora del precio alguna, será puntuada con 0 puntos para su correspondiente subcriterio.</text:p>
      <text:p text:style-name="P37">Las ofertas serán clasificadas por orden de mayor a menor puntuación.</text:p>
      <text:p text:style-name="P40">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37"><text:span text:style-name="T46">12.1.3.1.- Precio por</text:span> <text:span text:style-name="T46">m³ de agua suministrada hasta los 630.000 m³ anuales. 20 puntos. </text:span></text:p>
      <text:p text:style-name="P37">La entidad licitadora ofertará una mejora del precio previsto de agua suministrada al Ayuntamiento hasta los 630.000 m³ anuales, que partirá del precio de <text:span text:style-name="T46">0,83 euros/m³</text:span> establecido en el estudio de viabilidad. <text:span text:style-name="T46">Aquellas entidades licitadoras que oferten un precio superior a 0,83 euros/m³, serán puntuadas </text:span><text:span text:style-name="T46">con 0</text:span> <text:span text:style-name="T46">puntos para el presente criterio.</text:span> Se puntuará con un máximo de 20 puntos a la entidad licitadora que oferte el precio más bajo, puntuando el resto de entidades licitadoras según la aplicación de la siguiente fórmula: </text:p>
      <text:p text:style-name="P38"><text:soft-page-break/><text:span text:style-name="T46">P</text:span><text:span text:style-name="T51">0 </text:span><text:span text:style-name="T46">= P</text:span><text:span text:style-name="T51">MAX</text:span> <text:span text:style-name="T46">·</text:span> <text:span text:style-name="T46">(P</text:span><text:span text:style-name="T51">MIN </text:span><text:span text:style-name="T46">/ P</text:span><text:span text:style-name="T51">OF</text:span><text:span text:style-name="T46">)</text:span></text:p>
      <text:p text:style-name="P37">Siendo:</text:p>
      <text:p text:style-name="P37">P<text:span text:style-name="T50">0 </text:span>: puntuación obtenida por la entidad licitadora según el precio ofertado.</text:p>
      <text:p text:style-name="P37">P<text:span text:style-name="T50">MAX </text:span>: puntuación máxima (20 puntos)</text:p>
      <text:p text:style-name="P37">P<text:span text:style-name="T50">OF </text:span>: precio ofertado por la entidad licitadora que se valora</text:p>
      <text:p text:style-name="P37">P<text:span text:style-name="T50">MIN </text:span>: Oferta más baja de entre todas las presentadas</text:p>
      <text:p text:style-name="P37">Se redondearán todos los valores al segundo decimal.</text:p>
      <text:p text:style-name="P37">Quedará excluido del procedimiento de licitación aquel licitador que no presente oferta económica tal y como figura en el Anexo II.</text:p>
      <text:p text:style-name="P37"><text:span text:style-name="T46">12.1.3.2.- Precio por</text:span> <text:span text:style-name="T46">m³ de agua suministrada superior a los 630.000 m³ anuales. 20 puntos. </text:span></text:p>
      <text:p text:style-name="P37">La entidad licitadora ofertará una mejora del precio previsto de agua suministrada al Ayuntamiento hasta los 630.000 m³ anuales, que partirá del precio de <text:span text:style-name="T46">0,73 euros/m³</text:span> establecido en el estudio de viabilidad. <text:span text:style-name="T46">Aquellas entidades licitadoras que oferten un precio superior a</text:span> <text:span text:style-name="T46">0,73 euros/m³, serán puntuadas con 0 puntos para el presente criterio.</text:span> Se puntuará con un máximo de 20 puntos a la entidad licitadora que oferte el precio más bajo, puntuando el resto de entidades licitadoras según la aplicación de la siguiente fórmula: </text:p>
      <text:p text:style-name="P38"><text:span text:style-name="T46">P</text:span><text:span text:style-name="T51">0 </text:span><text:span text:style-name="T46">= P</text:span><text:span text:style-name="T51">MAX</text:span> <text:span text:style-name="T46">·</text:span> <text:span text:style-name="T46">(P</text:span><text:span text:style-name="T51">MIN </text:span><text:span text:style-name="T46">/ P</text:span><text:span text:style-name="T51">OF</text:span><text:span text:style-name="T46">)</text:span></text:p>
      <text:p text:style-name="P37">Siendo:</text:p>
      <text:p text:style-name="P37">P<text:span text:style-name="T50">0 </text:span>: puntuación obtenida por la entidad licitadora según el precio ofertado.</text:p>
      <text:p text:style-name="P37">P<text:span text:style-name="T50">MAX </text:span>: puntuación máxima (20 puntos)</text:p>
      <text:p text:style-name="P37">P<text:span text:style-name="T50">OF </text:span>: precio ofertado por la entidad licitadora que se valora</text:p>
      <text:p text:style-name="P37">P<text:span text:style-name="T50">MIN </text:span>: Oferta más baja de entre todas las presentadas</text:p>
      <text:p text:style-name="P37">Se redondearán todos los valores al segundo decimal</text:p>
      <text:p text:style-name="P37">Quedará excluido del procedimiento de licitación aquel licitador que no presente oferta económica tal y como figura en el Anexo II.</text:p>
      <text:p text:style-name="P40">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39">12.1.4.- Visita a las instalaciones. 8 puntos. </text:p>
      <text:p text:style-name="P37">Dada la complejidad y duración de los trabajos objeto del contrato, pues consisten en la explotación de la desaladora ya existente mientras se produce la ampliación en el mismo emplazamiento en el que se encuentra ubicada, se estima beneficioso que las entidades licitadoras conozcan la instalación previamente, por lo que se otorgará una puntuación de 8 puntos a aquellas entidades licitadoras que acudan a visitar físicamente la desaladora ya existente. </text:p>
      <text:p text:style-name="P37">Las entidades tendrán la opción de realizar dos visitas, aunque la puntuación se otorgará cuando se realice una, no será necesario acudir a las 2 para obtener los 8 puntos. El punto de encuentro para ambas visitas será el correspondiente a la actual desaladora, ubicada en las coordenadas que figuran a continuación: <text:span text:style-name="T46">UTM 28N X=424.827,47 Y=3.077.603,45. </text:span></text:p>
      <text:p text:style-name="P37">La primera visita tendrá lugar el séptimo día natural, contados a partir del día siguiente al de la publicación del anuncio de licitación en la Plataforma de Contratación del Sector Público. La visita tendrá lugar a las 10:00. Si el séptimo día natural coincidiese con sábado, domingo o festivo, la visita se llevará a cabo el día hábil inmediatamente posterior. </text:p>
      <text:p text:style-name="P37">Considerando los plazos estipulados por la LCSP para dar respuesta a las consultas presentadas durante la licitación, la segunda visita tendrá lugar el décimo día natural previo al plazo de finalización de presentación de ofertas. Si el décimo día natural previo coincidiese con sábado, domingo o festivo, la visita se llevará a cabo el día hábil inmediatamente anterior. </text:p>
      <text:p text:style-name="P27"><text:soft-page-break/><text:span text:style-name="T36">Cualquier entidad licitadora interesada en estar presente en la visita deberá confirmar su asistencia enviando un correo electrónico a </text:span><text:a xlink:type="simple" xlink:href="mailto:serviciospublicos@mogan.es" text:style-name="Internet_20_link" text:visited-style-name="Visited_20_Internet_20_Link"><text:span text:style-name="T53">serviciospublicos@mogan.es</text:span></text:a><text:span text:style-name="T36"> como plazo límite, 24 horas antes. En dicho correo se debe indicar nombre, apellidos, D.N.I de la persona o personas que vayan a inscribirse a la visita, número de teléfono, nombre de la empresa a la que representan y documentación acreditativa de su relación con la misma. </text:span></text:p>
      <text:p text:style-name="P37">Las personas visitantes serán identificadas mediante su D.N.I. al inicio de la visita, según su inscripción, y deberán firmar una acta que llevará la persona representante de la administración asignada a dicha visita, no admitiéndose a nadie que no se hubiera inscrito previamente.</text:p>
      <text:p text:style-name="P37">Todas las entidades que hayan confirmado la visita en tiempo y forma y figuren en el acta como que han estado presentes serán puntuadas con 8 puntos. Las entidades licitadoras que no acudan a ninguna de las visitas físicas indicadas, o que no hayan cumplido las condiciones descritas, serán puntuadas con 0 puntos. </text:p>
      <text:p text:style-name="P41">12.2.- Criterios evaluables por juicio de valor. 48 puntos. </text:p>
      <text:p text:style-name="P40">Tal y como se ha venido reflejando en el presente documento, el objeto del presente contrato es de una complejidad elevada, pues supone el mantenimiento de la capacidad productiva mientras, en el mismo espacio y tiempo, se va ejecutando la obra correspondiente a la instalación que se explotará con posterioridad, todo ello con el fin de garantizar el suministro de agua de consumo humano a la población sin interrupciones. Por ello, las soluciones que presente cada entidad licitadora por su parte serán determinantes para el correcto funcionamiento del servicio, motivo que ha propiciado la valoración de criterios por juicio de valor. </text:p>
      <text:p text:style-name="P41">12.2.1.- Anteproyecto de las instalaciones. 25 puntos.</text:p>
      <text:p text:style-name="P40">La entidad licitadora deberá presentar un anteproyecto que desarrolle en mayor grado de detalle el anteproyecto que forma parte de la licitación, aprobado por el Ayuntamiento tras la exposición pública correspondiente. Si advirtiese algún tipo de deficiencia en el mismo, la entidad licitadora deberá subsanarla. Se valorará que el anteproyecto a entregar contenga: </text:p>
      <text:list xml:id="list4105323695922012065" text:style-name="L2">
        <text:list-item>
          <text:p text:style-name="P73">Memoria de diseño y anejos. </text:p>
          <text:list>
            <text:list-item>
              <text:p text:style-name="P73">Proyecciones de membranas. </text:p>
            </text:list-item>
            <text:list-item>
              <text:p text:style-name="P73">Cálculos de proceso. </text:p>
            </text:list-item>
            <text:list-item>
              <text:p text:style-name="P73">Cálculos hidráulicos. </text:p>
            </text:list-item>
            <text:list-item>
              <text:p text:style-name="P73">Estudio de seguridad y salud. </text:p>
            </text:list-item>
            <text:list-item>
              <text:p text:style-name="P73">Contraincendios y seguridad industrial. </text:p>
            </text:list-item>
            <text:list-item>
              <text:p text:style-name="P73">Documento ambiental. </text:p>
            </text:list-item>
            <text:list-item>
              <text:p text:style-name="P73">Proyecto eléctrico. </text:p>
            </text:list-item>
            <text:list-item>
              <text:p text:style-name="P73">Estudio de gestión de residuos de construcción y demolición. </text:p>
            </text:list-item>
            <text:list-item>
              <text:p text:style-name="P73">Plan de obra.</text:p>
            </text:list-item>
            <text:list-item>
              <text:p text:style-name="P73">Telemando y telecontrol.</text:p>
            </text:list-item>
            <text:list-item>
              <text:p text:style-name="P73">Estudio de soluciones.</text:p>
            </text:list-item>
            <text:list-item>
              <text:p text:style-name="P73">Justificación de precios. </text:p>
            </text:list-item>
            <text:list-item>
              <text:p text:style-name="P73">Definición del sistema de insonorización. </text:p>
            </text:list-item>
          </text:list>
        </text:list-item>
        <text:list-item>
          <text:p text:style-name="P73">Pliego de Prescripciones Técnicas Particulares.</text:p>
        </text:list-item>
        <text:list-item>
          <text:p text:style-name="P73">Presupuesto. </text:p>
        </text:list-item>
        <text:list-item>
          <text:p text:style-name="P73"><text:soft-page-break/>Planos. Diseño en 3D. Definición de soportes. Planos isométricos de tuberías. Detalles constructivos. </text:p>
        </text:list-item>
        <text:list-item>
          <text:p text:style-name="P73">Diseño en formato BIM con una definición mínima de LOD 300. </text:p>
        </text:list-item>
      </text:list>
      <text:p text:style-name="P40">Se valorará:</text:p>
      <text:list xml:id="list1037334500650644998" text:style-name="L3">
        <text:list-item>
          <text:p text:style-name="P74">Que el anteproyecto tenga el contenido mínimo exigido.</text:p>
        </text:list-item>
        <text:list-item>
          <text:p text:style-name="P74">El nivel de definición de la solución adoptada a partir del anteproyecto, teniendo en cuenta las condiciones de contorno de la EDAM (situación, acceso al agua de mar, pretratamiento, sistema de vertido, reducción de afección a los vecinos, etc.).</text:p>
        </text:list-item>
        <text:list-item>
          <text:p text:style-name="P74">La incorporación de mejoras orientadas al proceso de desalación, operatividad y especificaciones de la planta. </text:p>
        </text:list-item>
        <text:list-item>
          <text:p text:style-name="P74">Calidad/fiabilidad de los materiales y equipos.</text:p>
        </text:list-item>
      </text:list>
      <text:p text:style-name="P42">12.2.2.- Memoria constructiva del proceso de ejecución y de organización de los trabajos. 15 puntos. </text:p>
      <text:p text:style-name="P40">Con la finalidad de asegurar la eficacia y eficiencia de los procesos constructivos que cada entidad licitadora plantee, se valorará la presentación de una memoria explicativa en la que se desarrollen los procesos de las obras que se vayan a llevar a cabo, velando con ello por que se produzca el menor número posible de interferencias con los procesos de producción de la planta desaladora, así como las menores molestias a la ciudadanía colindante. </text:p>
      <text:p text:style-name="P40">La memoria presentada se valorará atendiendo al orden en lo expuesto, la claridad, capacidad de síntesis, la concordancia y la coherencia. El desarrollo de la memoria deberá contener, con carácter de mínimos, lo siguiente: </text:p>
      <text:list xml:id="list2948671300927713840" text:style-name="L4">
        <text:list-item>
          <text:p text:style-name="P81">Proceso de ejecución, programación de las obras, recursos y organización del centro de trabajo y puesta en marcha. 9 puntos. </text:p>
          <text:list>
            <text:list-item>
              <text:p text:style-name="P75">Proceso de ejecución. Se valorará la descripción de cada una de las actividades o tajos en los que se divida la obra, así como los procesos constructivos de cada actividad. Se pondrá especial atención a la descripción propuesta para la ejecución y los procesos de control de calidad. Además, también se valorarán las soluciones adoptadas según los distintos problemas y afecciones detectados, o que se prevea que puedan tener lugar, como la afección a la desaladora en funcionamiento.</text:p>
            </text:list-item>
            <text:list-item>
              <text:p text:style-name="P75">Programa de las obras. Se valorará la programación prevista para cumplir con los plazos de ejecución de la obra, considerando la continuidad entre tajos, de manera que se facilite la ejecución coherente de la misma. También se tendrá en consideración la óptima planificación de las distintas actividades de obra, la identificación de caminos críticos y los tajos susceptibles de ser solapados. </text:p>
            </text:list-item>
            <text:list-item>
              <text:p text:style-name="P75">Recursos y organización del centro de trabajo. Se valorará la descripción de los recursos concretos puestos a disposición de la obra, tomando como referencia la ejecución de la misma: maquinaria, equipos y medios auxiliares. La planificación propuesta para la obra deberá encontrarse ligada a los rendimientos previstos para los equipos concretos descritos. En lo relativo a la organización del centro de trabajo, se valorarán las instalaciones provisionales previstas, las necesidades de acopio del material que se indiquen, los espacios destinados a cada tarea y los accesos previstos para la maquinaria. </text:p>
            </text:list-item>
            <text:list-item>
              <text:p text:style-name="P75">Puesta en marcha. Se valorará que, en la descripción del proceso de puesta en marcha, se identifiquen con claridad las pruebas a realizar y los hitos a alcanzar. La información deberá guardar coherencia con las medidas propuestas para minimizar las afecciones a la desaladora durante su funcionamiento. </text:p>
            </text:list-item>
          </text:list>
        </text:list-item>
        <text:list-item>
          <text:p text:style-name="P75"><text:span text:style-name="T46">Equipo humano asignado para la totalidad de la obra y estructura organizativa de los trabajos. 2 puntos.</text:span> Para optar a valoración por este criterio, la entidad licitadora deberá aportar un organigrama en el que figure el equipo humano destinado a cada trabajo en la ejecución de la obra, en el que se incluyan las especificaciones de sus perfiles profesionales y sus funciones adecuadamente jerarquizadas. Con carácter de mínimos, el equipo humano previsto en el organigrama deberá incluir las siguientes figuras:</text:p>
        </text:list-item>
      </text:list>
      <text:list xml:id="list7784055467196152476" text:style-name="L5">
        <text:list-item>
          <text:list>
            <text:list-item>
              <text:p text:style-name="P76">Delegado del contratista. </text:p>
            </text:list-item>
            <text:list-item>
              <text:p text:style-name="P76">Jefe de obra. </text:p>
            </text:list-item>
            <text:list-item>
              <text:p text:style-name="P76"><text:soft-page-break/>Jefe de aseguramiento de calidad. </text:p>
            </text:list-item>
            <text:list-item>
              <text:p text:style-name="P76">Jefe de seguridad y salud.</text:p>
            </text:list-item>
            <text:list-item>
              <text:p text:style-name="P76">Jefe de gestión de residuos. </text:p>
            </text:list-item>
            <text:list-item>
              <text:p text:style-name="P76">Responsable de puesta en marcha. </text:p>
            </text:list-item>
            <text:list-item>
              <text:p text:style-name="P76">Encargado de obra. </text:p>
            </text:list-item>
          </text:list>
        </text:list-item>
        <text:list-item>
          <text:p text:style-name="P76"><text:span text:style-name="T46">Subcontratistas previstos y compromisos justificados de ejecución y disponibilidad entre contratista y subcontratista. 2 puntos. </text:span>Se valorará la mayor experiencia en el sector que la entidad subcontratada demuestre. También se valorará positivamente un menor índice de subcontratación, así como aquella subcontrata que mayor disponibilidad para el servicio acredite. </text:p>
        </text:list-item>
        <text:list-item>
          <text:p text:style-name="P76"><text:span text:style-name="T46">Compromiso de disponibilidad de los equipos y/o materiales. 2 puntos. </text:span>Considerando el nivel de especificidad de las obras a ejecutar y los equipos a instalar, se valorará que se identifiquen con claridad los equipos y los materiales más relevantes de la obra, todo ello coincidiendo con las especificaciones técnicas del proyecto. </text:p>
        </text:list-item>
      </text:list>
      <text:p text:style-name="P43"><text:span text:style-name="T56">12.2.3.- Plan de operación y mantenimiento de las instalaciones. 8 puntos. </text:span><text:span text:style-name="T55">Se valorará la presentación de un plan de operación y mantenimiento de las instalaciones ya existentes durante la fase de ejecución de la obra y una vez finalizada la ampliación de las mismas. El plan se valorará atendiendo a lo siguiente:</text:span></text:p>
      <text:list xml:id="list7640931792943059381" text:style-name="L6">
        <text:list-item>
          <text:p text:style-name="P82"><text:span text:style-name="T56">Metodología de la operación del servicio. 3 puntos.</text:span> <text:span text:style-name="T55">En este punto se deberá incluir una memoria con la descripción detallada de la estrategia de explotación propuesta, cuyo contenido será exclusivamente práctico. Se valorará tanto la adecuación de la propuesta al sistema específico de la instalación objeto del contrato como aquellas propuestas que aporten valor añadido a la operación del servicio. No se valorarán conceptos genéricos o teóricos sin concreción a la instalación objeto del contrato. </text:span></text:p>
        </text:list-item>
        <text:list-item>
          <text:p text:style-name="P82"><text:span text:style-name="T56">Metodología del mantenimiento y conservación de las instalaciones. 3 puntos.</text:span> <text:span text:style-name="T55">La entidad licitadora presentará una propuesta de mantenimiento que incluya de modo expreso y detallado cómo se llevará a cabo aplicada a la instalación objeto del contrato. La propuesta deberá incluir la metodología que se llevará a cabo para cada modalidad de mantenimiento: predictivo, preventivo, correctivo, especializado y legal. La propuesta, además del mantenimiento, incluirá la metodología para la conservación de las instalaciones. Se valorarán aquellas propuestas que permitan una mejora de la continuidad, fiabilidad y rendimiento de los procesos, así como las propuestas que aporten valor añadido al mantenimiento y la conservación. No se valorarán conceptos genéricos o teóricos sin concreción a la instalación objeto del contrato. En el caso de que se prevea la subcontratación de entidades para llevar a cabo los trabajos previstos, se valorará únicamente aquellas propuestas que incluyan un anexo que contenga las cartas de compromiso con las empresas a subcontratar, debiendo detallar estas cartas el alcance y el objeto de los trabajos previstos. En relación a estas cartas, se valorará la disponibilidad para la ejecución de los trabajos (noches, festivos, etc.) y el tiempo de respuesta al que se comprometa la entidad para trabajos que requieran intervención de manera urgente. </text:span></text:p>
        </text:list-item>
        <text:list-item>
          <text:p text:style-name="P82"><text:span text:style-name="T56">Organización del equipo humano. 1 punto.</text:span> <text:span text:style-name="T55">La entidad deberá aportar un organigrama de todo el personal asignado al servicio: operación, mantenimiento y conservación, etc. Para cada persona, se indicará: función, cualificación, trabajos asignados, categoría y horario. Para el personal de explotación y mantenimiento se presentará un cuadrante con la distribución de las jornadas de trabajo para un año natural, así como la organización de los retenes, indicando explícitamente su composición. Además, considerando la relevancia de la figura de la persona que asuma la jefatura de la planta desaladora, la entidad licitadora aportará compromiso expreso de adscribir al servicio una persona con una cualificación técnica con competencia suficiente </text:span><text:span text:style-name="T55">para asumir la jefatura de la planta. Esta persona debe contar con una experiencia mínima de 6 años en plantas de tratamiento de tecnología de membranas con una capacidad de producción de, al menos, 1.800 m³/día. El compromiso deberá ir acompañado de un Currículum Vitae (en </text:span><text:soft-page-break/><text:span text:style-name="T55">adelante CV) con carácter nominal, fechado y firmado por la persona a la que se refiera, en el que declare expresamente la veracidad de los datos aportados y la autorización a la entidad licitadora para presentar su CV específicamente para esta licitación específica. El CV deberá incluir, como mínimo, la siguiente información:</text:span></text:p>
          <text:list>
            <text:list-item>
              <text:p text:style-name="P77">Identificación de la persona. </text:p>
            </text:list-item>
            <text:list-item>
              <text:p text:style-name="P77">Titulación, incluir si dispone de más de una. </text:p>
            </text:list-item>
            <text:list-item>
              <text:p text:style-name="P77">Experiencia profesional constatable en términos de contenido y tiempo.</text:p>
            </text:list-item>
            <text:list-item>
              <text:p text:style-name="P77">Documentación acreditativa de la información contenida en el CV (certificados de los servicios prestados como Jefe de Planta en estaciones de tratamiento de agua con tecnología de membranas, explicitando la identificación de la Planta o instalación, con mención expresa del tipo de proceso y capacidad de tratamiento, así como el tiempo que ha desempeñado el puesto en dicha instalación). </text:p>
            </text:list-item>
          </text:list>
        </text:list-item>
      </text:list>
      <text:p text:style-name="P40">De la documentación aportada por la entidad, se valorarán positivamente aquellas propuestas en las que se demuestre que se cuenta con una mayor experiencia laboral, así como aquellas en las que se determine que la organización del personal se ajusta a las necesidades de las instalaciones. </text:p>
      <text:list xml:id="list7824255977126293922" text:style-name="L7">
        <text:list-item>
          <text:p text:style-name="P78"><text:span text:style-name="T46">Medios materiales. 1 punto. </text:span>Cada entidad licitadora deberá indicar una relación de medios materiales que se compromete a destinar al servicio, haciendo especial mención a medios de transporte, comunicación, vestuario, equipos de seguridad, herramientas, stock de repuestos, maquinaria, equipamiento e instalaciones en general, distinguiendo los que se oferten con dedicación exclusiva y los que, estando a disposición de la empresa licitadora, se dedicarán parcialmente al servicio. Asimismo, se indicarán los medios que se asignarán a los almacenes correspondientes y ubicación. Para aquellos medios con dedicación parcial, se deberá especificar, para cada uno, el alcance de tal dedicación y las condiciones en las que se ofrece su aplicación al servicio. Se valorará también que se incluya un compromiso de stock de repuestos para los principales equipos de las instalaciones que permita aumentar la fiabilidad del servicio. No se valorarán los medios propuestos con dedicación parcial al servicio en los que no se especifique el alcance y las condiciones en las que se ofrecen. Se valorará positivamente aquellas propuestas que prevean un mayor número de medios destinados al servicio y se consideren más eficientes. </text:p>
        </text:list-item>
      </text:list>
      <text:p text:style-name="P23"/>
      <text:p text:style-name="P22"><text:span text:style-name="T41">12.3.- </text:span><text:span text:style-name="T40">Si, efectuada la valoración de las proposiciones, con arreglo a lo establecido en las cláusulas anteriores, </text:span><text:span text:style-name="T41">se produjese algún empate </text:span><text:span text:style-name="T40">en la puntuación final, el desempate se resolverá mediante la aplicación por orden de los siguientes criterios sociales, referidos al momento de finalizar el plazo de presentación de ofertas:</text:span></text:p>
      <text:p text:style-name="P40">a) Menor porcentaje de contratos temporales en la plantilla de cada una de las empresas.</text:p>
      <text:p text:style-name="P40">b) Mayor porcentaje de mujeres empleadas en la plantilla de cada una de las empresas.</text:p>
      <text:p text:style-name="P40">c) El sorteo, en caso de que la aplicación de los anteriores criterios no hubiera dado lugar a</text:p>
      <text:p text:style-name="P40">desempate.»</text:p>
      <text:p text:style-name="P22"><text:span text:style-name="T41">&gt;VISTO</text:span><text:span text:style-name="T11"> </text:span><text:span text:style-name="T40">que el presupuesto de gasto máximo que estima soportar el Ayuntamiento de Mogán para la Construcción y explotación, en régimen de concesión de obra pública, de la desaladora de Playa de Mogán mediante su ampliación</text:span><text:span text:style-name="T11"> </text:span><text:span text:style-name="T40">por un periodo de QUINCE (15) años, asciende a la cantidad de 12.144.899,60 euros. El importe correspondiente al I.G.I.C. es 0 %, por encontrarse el contrato directamente relacionado con la entrega de agua. Los costes relacionados con el presupuesto base de licitación, que han sido extraídos del estudio de viabilidad aprobado por el Ayuntamiento, son los que figuran a continuación: </text:span></text:p>
      <table:table table:name="Tabla9" table:style-name="Tabla9">
        <table:table-column table:style-name="Tabla9.A"/>
        <table:table-column table:style-name="Tabla9.B"/>
        <table:table-header-rows>
          <table:table-row>
            <table:table-cell table:style-name="Tabla9.A1" office:value-type="string">
              <text:p text:style-name="P64">Anualidad</text:p>
            </table:table-cell>
            <table:table-cell table:style-name="Tabla9.B1" office:value-type="string">
              <text:p text:style-name="P64">GASTO ESTIMADO</text:p>
            </table:table-cell>
          </table:table-row>
        </table:table-header-rows>
        <table:table-row>
          <table:table-cell table:style-name="Tabla9.A2" office:value-type="string">
            <text:p text:style-name="P57">1</text:p>
          </table:table-cell>
          <table:table-cell table:style-name="Tabla9.B2" office:value-type="float" office:value="522900">
            <text:p text:style-name="P57">522900</text:p>
          </table:table-cell>
        </table:table-row>
        <table:table-row>
          <table:table-cell table:style-name="Tabla9.A2" office:value-type="string">
            <text:p text:style-name="P57">2</text:p>
          </table:table-cell>
          <table:table-cell table:style-name="Tabla9.B2" office:value-type="float" office:value="751800">
            <text:p text:style-name="P57">751800</text:p>
          </table:table-cell>
        </table:table-row>
        <table:table-row>
          <table:table-cell table:style-name="Tabla9.A2" office:value-type="string">
            <text:p text:style-name="P57">3</text:p>
          </table:table-cell>
          <table:table-cell table:style-name="Tabla9.B2" office:value-type="float" office:value="751800">
            <text:p text:style-name="P57">751800</text:p>
          </table:table-cell>
        </table:table-row>
        <text:soft-page-break/>
        <table:table-row>
          <table:table-cell table:style-name="Tabla9.A2" office:value-type="string">
            <text:p text:style-name="P57">4</text:p>
          </table:table-cell>
          <table:table-cell table:style-name="Tabla9.B2" office:value-type="float" office:value="751800">
            <text:p text:style-name="P57">751800</text:p>
          </table:table-cell>
        </table:table-row>
        <table:table-row>
          <table:table-cell table:style-name="Tabla9.A2" office:value-type="string">
            <text:p text:style-name="P57">5</text:p>
          </table:table-cell>
          <table:table-cell table:style-name="Tabla9.B2" office:value-type="float" office:value="751800">
            <text:p text:style-name="P57">751800</text:p>
          </table:table-cell>
        </table:table-row>
        <table:table-row>
          <table:table-cell table:style-name="Tabla9.A2" office:value-type="string">
            <text:p text:style-name="P57">6</text:p>
          </table:table-cell>
          <table:table-cell table:style-name="Tabla9.B2" office:value-type="float" office:value="854219.1">
            <text:p text:style-name="P57">854219,1</text:p>
          </table:table-cell>
        </table:table-row>
        <table:table-row>
          <table:table-cell table:style-name="Tabla9.A2" office:value-type="string">
            <text:p text:style-name="P57">7</text:p>
          </table:table-cell>
          <table:table-cell table:style-name="Tabla9.B2" office:value-type="float" office:value="854219.1">
            <text:p text:style-name="P57">854219,1</text:p>
          </table:table-cell>
        </table:table-row>
        <table:table-row>
          <table:table-cell table:style-name="Tabla9.A2" office:value-type="string">
            <text:p text:style-name="P57">8</text:p>
          </table:table-cell>
          <table:table-cell table:style-name="Tabla9.B2" office:value-type="float" office:value="854219.1">
            <text:p text:style-name="P57">854219,1</text:p>
          </table:table-cell>
        </table:table-row>
        <table:table-row>
          <table:table-cell table:style-name="Tabla9.A2" office:value-type="string">
            <text:p text:style-name="P57">9</text:p>
          </table:table-cell>
          <table:table-cell table:style-name="Tabla9.B2" office:value-type="float" office:value="854219.1">
            <text:p text:style-name="P57">854219,1</text:p>
          </table:table-cell>
        </table:table-row>
        <table:table-row>
          <table:table-cell table:style-name="Tabla9.A2" office:value-type="string">
            <text:p text:style-name="P57">10</text:p>
          </table:table-cell>
          <table:table-cell table:style-name="Tabla9.B2" office:value-type="float" office:value="854219.1">
            <text:p text:style-name="P57">854219,1</text:p>
          </table:table-cell>
        </table:table-row>
        <table:table-row>
          <table:table-cell table:style-name="Tabla9.A2" office:value-type="string">
            <text:p text:style-name="P57">11</text:p>
          </table:table-cell>
          <table:table-cell table:style-name="Tabla9.B2" office:value-type="float" office:value="868740.82">
            <text:p text:style-name="P57">868740,82</text:p>
          </table:table-cell>
        </table:table-row>
        <table:table-row>
          <table:table-cell table:style-name="Tabla9.A2" office:value-type="string">
            <text:p text:style-name="P57">12</text:p>
          </table:table-cell>
          <table:table-cell table:style-name="Tabla9.B2" office:value-type="float" office:value="868740.82">
            <text:p text:style-name="P57">868740,82</text:p>
          </table:table-cell>
        </table:table-row>
        <table:table-row>
          <table:table-cell table:style-name="Tabla9.A2" office:value-type="string">
            <text:p text:style-name="P57">13</text:p>
          </table:table-cell>
          <table:table-cell table:style-name="Tabla9.B2" office:value-type="float" office:value="868740.82">
            <text:p text:style-name="P57">868740,82</text:p>
          </table:table-cell>
        </table:table-row>
        <table:table-row>
          <table:table-cell table:style-name="Tabla9.A2" office:value-type="string">
            <text:p text:style-name="P57">14</text:p>
          </table:table-cell>
          <table:table-cell table:style-name="Tabla9.B2" office:value-type="float" office:value="868740.82">
            <text:p text:style-name="P57">868740,82</text:p>
          </table:table-cell>
        </table:table-row>
        <table:table-row>
          <table:table-cell table:style-name="Tabla9.A2" office:value-type="string">
            <text:p text:style-name="P57">15</text:p>
          </table:table-cell>
          <table:table-cell table:style-name="Tabla9.B2" office:value-type="float" office:value="868740.82">
            <text:p text:style-name="P57">868740,82</text:p>
          </table:table-cell>
        </table:table-row>
        <table:table-row>
          <table:table-cell table:style-name="Tabla9.A2" office:value-type="string">
            <text:p text:style-name="P60">TOTAL GASTO PREVISTO</text:p>
          </table:table-cell>
          <table:table-cell table:style-name="Tabla9.B17" office:value-type="string">
            <text:p text:style-name="P60">12.144.899,60 euros</text:p>
          </table:table-cell>
        </table:table-row>
      </table:table>
      <text:p text:style-name="P40">Para el cálculo del presupuesto base de licitación, y tal y como figura en el estudio de viabilidad ya mentado, se han tenido en consideración las siguientes circunstancias: </text:p>
      <text:list xml:id="list380348459665492411" text:style-name="L8">
        <text:list-item>
          <text:p text:style-name="P79">Los importes relativos al precio en euros tiene origen en dos importes distintos: </text:p>
          <text:list>
            <text:list-item>
              <text:p text:style-name="P79">0,83 euros/m³ que pagará el Ayuntamiento para los primeros 630.000 m³ consumidos. </text:p>
            </text:list-item>
            <text:list-item>
              <text:p text:style-name="P79">0,73 euros/m³ que pagará el Ayuntamiento para el resto de m³ consumidos. </text:p>
            </text:list-item>
          </text:list>
        </text:list-item>
        <text:list-item>
          <text:p text:style-name="P79">Los consumos considerados cada año para el cálculo son en función de la cantidad máxima de agua que se puede producir.</text:p>
        </text:list-item>
      </text:list>
      <text:p text:style-name="P40">El gasto efectivo estará condicionado por las necesidades reales de la Administración, que, por tanto, no queda obligada a llevar a efecto una determinada cuantía de unidades, ni a gastar la totalidad del importe indicado.</text:p>
      <text:p text:style-name="P40">El valor estimado calculado para la Construcción y explotación, en régimen de concesión de obra pública, de la desaladora de Playa de Mogán mediante su ampliación, por un periodo de quince años, <text:soft-page-break/>más una prórroga con una duración de dos (2) años, incluyendo la totalidad las posibles prórrogas, es de 13.911.918,45 euros, detallándose según se refleja a continuación:</text:p>
      <table:table table:name="Tabla10" table:style-name="Tabla10">
        <table:table-column table:style-name="Tabla10.A"/>
        <table:table-column table:style-name="Tabla10.B"/>
        <table:table-header-rows>
          <table:table-row>
            <table:table-cell table:style-name="Tabla10.A1" office:value-type="string">
              <text:p text:style-name="P64">Anualidad</text:p>
            </table:table-cell>
            <table:table-cell table:style-name="Tabla10.B1" office:value-type="string">
              <text:p text:style-name="P64">GASTO ESTIMADO</text:p>
            </table:table-cell>
          </table:table-row>
        </table:table-header-rows>
        <table:table-row>
          <table:table-cell table:style-name="Tabla10.A2" office:value-type="string">
            <text:p text:style-name="P57">1</text:p>
          </table:table-cell>
          <table:table-cell table:style-name="Tabla10.B2" office:value-type="float" office:value="522900">
            <text:p text:style-name="P57">522900</text:p>
          </table:table-cell>
        </table:table-row>
        <table:table-row>
          <table:table-cell table:style-name="Tabla10.A2" office:value-type="string">
            <text:p text:style-name="P57">2</text:p>
          </table:table-cell>
          <table:table-cell table:style-name="Tabla10.B2" office:value-type="float" office:value="751800">
            <text:p text:style-name="P57">751800</text:p>
          </table:table-cell>
        </table:table-row>
        <table:table-row>
          <table:table-cell table:style-name="Tabla10.A2" office:value-type="string">
            <text:p text:style-name="P57">3</text:p>
          </table:table-cell>
          <table:table-cell table:style-name="Tabla10.B2" office:value-type="float" office:value="751800">
            <text:p text:style-name="P57">751800</text:p>
          </table:table-cell>
        </table:table-row>
        <table:table-row>
          <table:table-cell table:style-name="Tabla10.A2" office:value-type="string">
            <text:p text:style-name="P57">4</text:p>
          </table:table-cell>
          <table:table-cell table:style-name="Tabla10.B2" office:value-type="float" office:value="751800">
            <text:p text:style-name="P57">751800</text:p>
          </table:table-cell>
        </table:table-row>
        <table:table-row>
          <table:table-cell table:style-name="Tabla10.A2" office:value-type="string">
            <text:p text:style-name="P57">5</text:p>
          </table:table-cell>
          <table:table-cell table:style-name="Tabla10.B2" office:value-type="float" office:value="751800">
            <text:p text:style-name="P57">751800</text:p>
          </table:table-cell>
        </table:table-row>
        <table:table-row>
          <table:table-cell table:style-name="Tabla10.A2" office:value-type="string">
            <text:p text:style-name="P57">6</text:p>
          </table:table-cell>
          <table:table-cell table:style-name="Tabla10.B2" office:value-type="float" office:value="854219.1">
            <text:p text:style-name="P57">854219,1</text:p>
          </table:table-cell>
        </table:table-row>
        <table:table-row>
          <table:table-cell table:style-name="Tabla10.A2" office:value-type="string">
            <text:p text:style-name="P57">7</text:p>
          </table:table-cell>
          <table:table-cell table:style-name="Tabla10.B2" office:value-type="float" office:value="854219.1">
            <text:p text:style-name="P57">854219,1</text:p>
          </table:table-cell>
        </table:table-row>
        <table:table-row>
          <table:table-cell table:style-name="Tabla10.A2" office:value-type="string">
            <text:p text:style-name="P57">8</text:p>
          </table:table-cell>
          <table:table-cell table:style-name="Tabla10.B2" office:value-type="float" office:value="854219.1">
            <text:p text:style-name="P57">854219,1</text:p>
          </table:table-cell>
        </table:table-row>
        <table:table-row>
          <table:table-cell table:style-name="Tabla10.A2" office:value-type="string">
            <text:p text:style-name="P57">9</text:p>
          </table:table-cell>
          <table:table-cell table:style-name="Tabla10.B2" office:value-type="float" office:value="854219.1">
            <text:p text:style-name="P57">854219,1</text:p>
          </table:table-cell>
        </table:table-row>
        <table:table-row>
          <table:table-cell table:style-name="Tabla10.A2" office:value-type="string">
            <text:p text:style-name="P57">10</text:p>
          </table:table-cell>
          <table:table-cell table:style-name="Tabla10.B2" office:value-type="float" office:value="854219.1">
            <text:p text:style-name="P57">854219,1</text:p>
          </table:table-cell>
        </table:table-row>
        <table:table-row>
          <table:table-cell table:style-name="Tabla10.A2" office:value-type="string">
            <text:p text:style-name="P57">11</text:p>
          </table:table-cell>
          <table:table-cell table:style-name="Tabla10.B2" office:value-type="float" office:value="868740.82">
            <text:p text:style-name="P57">868740,82</text:p>
          </table:table-cell>
        </table:table-row>
        <table:table-row>
          <table:table-cell table:style-name="Tabla10.A2" office:value-type="string">
            <text:p text:style-name="P57">12</text:p>
          </table:table-cell>
          <table:table-cell table:style-name="Tabla10.B2" office:value-type="float" office:value="868740.82">
            <text:p text:style-name="P57">868740,82</text:p>
          </table:table-cell>
        </table:table-row>
        <table:table-row>
          <table:table-cell table:style-name="Tabla10.A2" office:value-type="string">
            <text:p text:style-name="P57">13</text:p>
          </table:table-cell>
          <table:table-cell table:style-name="Tabla10.B2" office:value-type="float" office:value="868740.82">
            <text:p text:style-name="P57">868740,82</text:p>
          </table:table-cell>
        </table:table-row>
        <table:table-row>
          <table:table-cell table:style-name="Tabla10.A2" office:value-type="string">
            <text:p text:style-name="P57">14</text:p>
          </table:table-cell>
          <table:table-cell table:style-name="Tabla10.B2" office:value-type="float" office:value="868740.82">
            <text:p text:style-name="P57">868740,82</text:p>
          </table:table-cell>
        </table:table-row>
        <table:table-row>
          <table:table-cell table:style-name="Tabla10.A2" office:value-type="string">
            <text:p text:style-name="P57">15</text:p>
          </table:table-cell>
          <table:table-cell table:style-name="Tabla10.B2" office:value-type="float" office:value="868740.82">
            <text:p text:style-name="P57">868740,82</text:p>
          </table:table-cell>
        </table:table-row>
        <table:table-row>
          <table:table-cell table:style-name="Tabla10.A17" office:value-type="float" office:value="16">
            <text:p text:style-name="P57">16</text:p>
          </table:table-cell>
          <table:table-cell table:style-name="Tabla10.B2" office:value-type="float" office:value="883509.42">
            <text:p text:style-name="P57">883509,42</text:p>
          </table:table-cell>
        </table:table-row>
        <table:table-row>
          <table:table-cell table:style-name="Tabla10.A18" office:value-type="float" office:value="17">
            <text:p text:style-name="P57">17</text:p>
          </table:table-cell>
          <table:table-cell table:style-name="Tabla10.B18" office:value-type="float" office:value="883509.42">
            <text:p text:style-name="P57">883509,42</text:p>
          </table:table-cell>
        </table:table-row>
        <table:table-row>
          <table:table-cell table:style-name="Tabla10.A2" office:value-type="string">
            <text:p text:style-name="P60">TOTAL GASTO PREVISTO</text:p>
          </table:table-cell>
          <table:table-cell table:style-name="Tabla10.B19" office:value-type="string">
            <text:p text:style-name="P60">13.911.918,46 euros</text:p>
          </table:table-cell>
        </table:table-row>
      </table:table>
      <text:p text:style-name="P40">Los datos económicos reflejados se han extraído del estudio de viabilidad aprobado, en la forma determinada en el art. 101 LCSP, en el que se ha tomado en cuenta el importe neto de la cifra de negocios, excluido el IGIC, que según las estimaciones del órgano de contratación, generará la empresa concesionaria durante la ejecución del contrato como contraprestación por las obras y la explotación de la zona comercial objeto del contrato.</text:p>
      <text:p text:style-name="P22"><text:span text:style-name="T41">&gt;VISTO</text:span><text:span text:style-name="T11"> </text:span><text:span text:style-name="T40">que el plazo de duración del contrato será de QUINCE (15) años, a contar desde el día siguiente a la formalización del contrato, prorrogable DOS (2) AÑOS. Las prórrogas se ajustarán a lo </text:span><text:soft-page-break/><text:span text:style-name="T40">dispuesto en el artículo 29 de la LCSP. Considerando que el contrato es una concesión, y que la entidad que resulte contratista asume riesgos derivados de la explotación de la instalación en función de la cantidad de agua que tenga que suministrar, es posible que se produzca el deterioro de los elementos </text:span><text:span text:style-name="T40">estructurales que permiten la producción de agua de consumo humano, produciéndose con ello inversiones no previstas. Contemplada esta posibilidad de tener que realizar inversiones no previstas, se ha tenido en consideración la opción de que existan posibles prórrogas, de manera que la entidad que resulte concesionaria pueda amortizar la inversión realizada en un periodo de tiempo razonable. </text:span></text:p>
      <text:p text:style-name="P23"/>
      <text:p text:style-name="P40">La explotación y mantenimiento de la zona comercial se iniciará desde el día siguiente a la formalización del contrato.</text:p>
      <text:p text:style-name="P23"/>
      <text:p text:style-name="P22"><text:span text:style-name="T41">&gt;VISTO</text:span><text:span text:style-name="T11"> </text:span><text:span text:style-name="T40">que existe el crédito 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span></text:p>
      <text:p text:style-name="P23"/>
      <text:p text:style-name="P4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23"/>
      <text:p text:style-name="P4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2"><text:span text:style-name="T41">&gt;VISTO </text:span><text:span text:style-name="T40">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27"><text:span text:style-name="T31">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34">https://contrataciondelestado.es/wps/portal/plataforma</text:span></text:a><text:span text:style-name="T31">.</text:span></text:p>
      <text:p text:style-name="P40"><text:span text:style-name="T46">&gt;VISTO</text:span> que en cumplimiento de lo establecido en el artículo 116 de la LCSP, al expediente se ha incorporado:</text:p>
      <text:list xml:id="list1324901295314491696" text:style-name="L9">
        <text:list-item>
          <text:p text:style-name="P80"><text:span text:style-name="T46">El Pliego de Prescripciones Técnicas y Pliego de Cláusulas Administrativas Particulares,</text:span> con el contenido establecido en el artículo 122 y 124 de la LCSP.</text:p>
        </text:list-item>
        <text:list-item>
          <text:p text:style-name="P83"><text:span text:style-name="T41">Informe de justificación de elección del procedimiento y criterios de adjudicación del contrato</text:span><text:span text:style-name="T40">, del funcionario de este Iltre. Ayuntamiento, Alberto Álamo Perera,</text:span><text:span text:style-name="T11"> </text:span><text:span text:style-name="T40">donde se califica como contrato administrativo de concesión de obras, de conformidad con lo establecido en el artículo 14 y 25 de la LCSP y se establece la conveniencia de tramitar la contratación de la concesión de obras mediante procedimiento abierto y tramitación urgente,</text:span><text:span text:style-name="T11"> </text:span><text:span text:style-name="T40">en base a lo establecido en el artículo </text:span><text:span text:style-name="T41">156 de la LCSP.</text:span></text:p>
        </text:list-item>
        <text:list-item>
          <text:p text:style-name="P80">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p>
        </text:list-item>
        <text:list-item>
          <text:p text:style-name="P80"><text:soft-page-break/><text:span text:style-name="T46">El informe FAVORABLE emitido por el Sr. Secretario General Accidental</text:span> de este Ayuntamiento de fecha 13 de enero de 2025, en cumplimiento de lo dispuesto en el apartado 8 de la Disposición Adicional tercera de la LCSP.</text:p>
        </text:list-item>
      </text:list>
      <text:p text:style-name="P23"><text:span text:style-name="T41">&gt;VISTO el informe-propuesta de la Jefa de la Unidad Administrativa de Contratación</text:span><text:span text:style-name="T44"> </text:span><text:span text:style-name="T40">de este Ayuntamiento de Mogán, de fecha 13 de enero de 2025, que consta en el expediente, en los mismos términos que el presente.</text:span></text:p>
      <text:p text:style-name="P43"><text:span text:style-name="T56">&gt;VISTO </text:span><text:span text:style-name="T55">informe favorable de la Intervención Municipal, de fecha 16 de enero de 2025.</text:span></text:p>
      <text:p text:style-name="P40"><text:span text:style-name="T9">&gt;VISTO</text:span><text:span text:style-name="T8"> que la Junta de Gobierno Local, en sesión celebrada en fecha 28 de enero de 2025 acuerda</text:span>:</text:p>
      <text:p text:style-name="P40"><text:span text:style-name="T46">PRIMERO.- </text:span>Dejar sin efecto el acuerdo de la Junta de Gobierno Local de fecha 12 de junio de 2024, que adopta, entre otros, aprobar pliegos, gasto y licitación de la <text:span text:style-name="T46">«CONSTRUCCIÓN Y EXPLOTACIÓN EN RÉGIMEN DE CONCESIÓN DE OBRA PÚBLICA DE LA DESALADORA DE PLAYA DE MOGÁN MEDIANTE SU AMPLIACIÓN»,</text:span> motivado por la obligación de solicitar informe preceptivo previsto en el artículo 333.3 de la LCSP, valorándose las conclusiones y recomendaciones del mismo una vez emitido en fecha 25 de octubre de 2024.</text:p>
      <text:p text:style-name="P40"><text:span text:style-name="T46">SEGUNDO.- </text:span>Dejar sin efecto el acuerdo de la Junta de Gobierno Local de fecha 30 de diciembre de 2024, que adopta, entre otros, aprobar pliegos, gasto y licitación de la <text:span text:style-name="T46">«CONSTRUCCIÓN Y EXPLOTACIÓN EN RÉGIMEN DE CONCESIÓN DE OBRA PÚBLICA DE LA DESALADORA DE PLAYA DE MOGÁN MEDIANTE SU AMPLIACIÓN»,</text:span> motivado por la necesidad de modificar la clasificación del contratista exigida para la fase de ejecución de obra, conforme a lo dispuesto en el artículo 26 del Real Decreto 1098/2001, de 12 de octubre, por el que se aprueba el Reglamento general de la Ley de Contratos de las Administraciones Públicas</text:p>
      <text:p text:style-name="P40"><text:span text:style-name="T46">TERCERO.- </text:span>Acumular el expediente 9986/2022 con el actual expediente 5185/2024.</text:p>
      <text:p text:style-name="P22"><text:span text:style-name="T41">CUARTO.-</text:span><text:span text:style-name="T11"> </text:span><text:span text:style-name="T40">Aprobar la tramitación urgente del procedimiento de adjudicación del contrato del</text:span><text:span text:style-name="T11"> </text:span><text:span text:style-name="T41">«CONSTRUCCIÓN Y EXPLOTACIÓN EN RÉGIMEN DE CONCESIÓN DE OBRA PÚBLICA DE LA DESALADORA DE PLAYA DE MOGÁN MEDIANTE SU AMPLIACIÓN»</text:span><text:span text:style-name="T40">, </text:span><text:span text:style-name="T41">Expte. 5185/2024.</text:span></text:p>
      <text:p text:style-name="P22"><text:span text:style-name="T41">QUINTO.- </text:span><text:span text:style-name="T40">Aprobar el Pliego de Prescripciones Técnicas y el Pliego de Cláusulas Administrativas Particulares, que han de regir la adjudicación del contrato de la </text:span><text:span text:style-name="T41">«CONSTRUCCIÓN Y EXPLOTACIÓN EN RÉGIMEN DE CONCESIÓN DE OBRA PÚBLICA DE LA DESALADORA DE PLAYA DE MOGÁN MEDIANTE SU AMPLIACIÓN»</text:span><text:span text:style-name="T40">, </text:span><text:span text:style-name="T41">Expte. 5185/2024</text:span><text:span text:style-name="T40">,</text:span><text:span text:style-name="T11"> </text:span><text:span text:style-name="T40">mediante procedimiento abierto, en base a lo establecido en el artículo 156 de la LCSP</text:span><text:span text:style-name="T41">,</text:span><text:span text:style-name="T11"> </text:span><text:span text:style-name="T40">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22"><text:span text:style-name="T41">SEXTO.-</text:span><text:span text:style-name="T11"> </text:span><text:span text:style-name="T40">Aprobar el expediente de contratación, con un presupuesto de gasto máximo o indicativo que estima soportar el Ayuntamiento de Mogán para la Construcción y explotación, en régimen de concesión de obra pública, de la desaladora de Playa de Mogán mediante su ampliación</text:span><text:span text:style-name="T11"> </text:span><text:span text:style-name="T40">asciende a la cantidad de 12.144.899,60 euros; el valor estimado calculado, por un periodo de QUINCE (15) años, a contar desde el día siguiente a la formalización del contrato, prorrogable DOS (2) AÑOS, es de 13.911.918,46 euros,</text:span><text:span text:style-name="T11"> </text:span><text:span text:style-name="T40">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40"><text:span text:style-name="T46">SÉPTIM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4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40"><text:span text:style-name="T46">OCTAVO.- </text:span>Facultar a la Alcaldía-Presidencia para la suscripción de los contratos administrativos y/o públicos.</text:p>
      <text:p text:style-name="P23"><text:span text:style-name="T41">NOVENO.- </text:span><text:span text:style-name="T40">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text:span><text:soft-page-break/><text:span text:style-name="T40">Públicos, Obras Públicas y Embellecimiento, a la Unidad Administrativa de Servicios Públicos y a la Intervención de este Ayuntamiento.</text:span></text:p>
      <text:p text:style-name="P22"><text:span text:style-name="T41">&gt;VISTO</text:span><text:span text:style-name="T11"> </text:span><text:span text:style-name="T40">que existe en el expediente tramitado retención de crédito, con cargo a la aplicación presupuestaria número 161 22799, por importe de 435.750,00 euros, para el presupuesto del ejercicio 2025 (N.º operación 220249000171, de fecha 03/01/25), así como compromiso de gasto para las anualidades 2026 a 2039, en la misma aplicación presupuestaria por importe de 11.564.359,46 euros, (N.º operación 220249000171, de fecha 03/01/25), así como compromiso de gasto para la anualidad 2040, en la misma aplicación presupuestaria, por importe ascendente a 144.790,14 euros (N.º operación 220259000002, de fecha 08/01/25). </text:span></text:p>
      <text:p text:style-name="P4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3"/>
      <text:p text:style-name="P40"><text:span text:style-name="T46">&gt;VISTO </text:span>que en fecha 29 de enero de 2025, se publica en la PLACSP el anuncio de licitación y pliegos, finalizando el plazo de presentación de ofertas el 24 de febrero de 2025.</text:p>
      <text:p text:style-name="P27"><text:span text:style-name="T33">&gt;VISTO </text:span><text:span text:style-name="T31">que con fecha 19 de febrero de 2025, mediante Número de registro: HRUE/5514 y Código Seguro de Verificación (en adelante, CSV) n.º: </text:span><text:a xlink:type="simple" xlink:href="https://oat.mogan.es:8448/ventanilla/validacionDoc/index.jsp?csv=j006754aa9221414d1b07e9212020718F&amp;entidad=MOGAN" text:style-name="Internet_20_link" text:visited-style-name="Visited_20_Internet_20_Link"><text:span text:style-name="T53">006754aa9221414d1b07e9212020718F</text:span></text:a><text:span text:style-name="T31"> , D. Juan Carlos Chicano Padilla, en nombre y representación de la empresa OPPORTUNA 9801, S.L., presenta RECURSO ESPECIAL EN MATERIA DE CONTRATACIÓN contra el anuncio de licitación y Pliego de Cláusulas Administrativas Particulares publicado en la Plataforma de Contratación del Estado en fecha 29 de enero de 2025.</text:span></text:p>
      <text:p text:style-name="P23"><text:span text:style-name="T41">&gt;VISTO</text:span><text:span text:style-name="T44"> </text:span><text:span text:style-name="T40">que se emite Resolución del</text:span><text:span text:style-name="T44"> </text:span><text:span text:style-name="T40">Tribunal Administrativo de Contratos Públicos de la Comunidad Autónoma de Canarias en la que se deniega la medida cautelar de suspensión solicitada, así como de la Resolución N.º 85/2025, de fecha 21 de marzo, por la que se inadmite el recurso interpuesto por don Juan Carlos Chicano Padilla, actuando en nombre y representación de la mercantil OPPORTUNA 9801, S.L.., contra el anuncio de licitación y el Pliego de Cláusulas Administrativas Particulares. </text:span></text:p>
      <text:p text:style-name="P27"><text:span text:style-name="T33">&gt; VISTO que en fecha 25 de febrero de 2025, se reúne la Mesa de Contratación, en acto no público, para proceder a la apertura y calificación de la documentación administrativa (archivo electrónico nº 1) (CSV </text:span><text:a xlink:type="simple" xlink:href="https://oat.mogan.es:8448/ventanilla/web/validacionFirmas.do?opcion=1&amp;modo=3&amp;csv=o006754aa9231c160d207e915e030b33a" text:style-name="Internet_20_link" text:visited-style-name="Visited_20_Internet_20_Link"><text:span text:style-name="T54">o006754aa9231c160d207e915e030b33a</text:span></text:a><text:span text:style-name="T39"> </text:span><text:span text:style-name="T33">) </text:span></text:p>
      <text:p text:style-name="P27"><text:span text:style-name="T33">&gt; VISTO que en fecha 25 de febrero de 2025, se reúne la Mesa de Contratación, en acto público, para proceder a la apertura de la proposición sujeta a evaluación previa (archivo electrónico nº 2),</text:span><text:span text:style-name="T39"> </text:span><text:span text:style-name="T33">( CSV </text:span><text:a xlink:type="simple" xlink:href="https://oat.mogan.es:8448/ventanilla/web/validacionFirmas.do?opcion=1&amp;modo=3&amp;csv=J006754aa9111c054e307e92f0030b372" text:style-name="Internet_20_link" text:visited-style-name="Visited_20_Internet_20_Link"><text:span text:style-name="T54">J006754aa9111c054e307e92f0030b372</text:span></text:a><text:span text:style-name="T39"> </text:span><text:span text:style-name="T33">)</text:span></text:p>
      <text:p text:style-name="P27"><text:span text:style-name="T33">&gt; VISTO que en fecha 11 de marzo de 2025,</text:span><text:span text:style-name="T39"> </text:span><text:span text:style-name="T33">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T006754aa9161c04d4107e9129030c13g" text:style-name="Internet_20_link" text:visited-style-name="Visited_20_Internet_20_Link"><text:span text:style-name="T54">T006754aa9161c04d4107e9129030c13g</text:span></text:a><text:span text:style-name="T39"> </text:span><text:span text:style-name="T33">)</text:span></text:p>
      <text:p text:style-name="P27"><text:span text:style-name="T33">&gt; VISTO que en fecha 11 de marzo de 2025</text:span><text:span text:style-name="T39"> </text:span><text:span text:style-name="T33">se reúne la Mesa de Contratación,en acto público, para proceder a la apertura de las proposiciones sujetas a evaluación posterior (archivo electrónico nº 3), (CSV </text:span><text:a xlink:type="simple" xlink:href="https://oat.mogan.es:8448/ventanilla/web/validacionFirmas.do?opcion=1&amp;modo=3&amp;csv=W006754aa9181c0afcb07e91d0030d06g" text:style-name="Internet_20_link" text:visited-style-name="Visited_20_Internet_20_Link"><text:span text:style-name="T54">W006754aa9181c0afcb07e91d0030d06g</text:span></text:a><text:span text:style-name="T39"> </text:span><text:span text:style-name="T33">)</text:span></text:p>
      <text:p text:style-name="P27"><text:span text:style-name="T33">&gt; VISTO que en fecha 18 de marzo de 2025 se reúne la Mesa de Contratación,en acto no público, para proceder a la valoración de las proposiciones sujetas a evaluación posterior y considerar al licitador propuesto como adjudicatario (archivo electrónico nº 3), (CSV </text:span><text:a xlink:type="simple" xlink:href="https://oat.mogan.es:8448/ventanilla/web/validacionFirmas.do?opcion=1&amp;modo=3&amp;csv=h006754aa922010227907e90bd040b21d" text:style-name="Internet_20_link" text:visited-style-name="Visited_20_Internet_20_Link"><text:span text:style-name="T53">h006754aa922010227907e90bd040b21d</text:span></text:a><text:span text:style-name="T39"> </text:span><text:span text:style-name="T33">)</text:span></text:p>
      <text:p text:style-name="P49"><text:span text:style-name="T24">&gt;VISTO</text:span><text:span text:style-name="T23"> </text:span><text:span text:style-name="T24">que</text:span><text:span text:style-name="T23"> </text:span><text:span text:style-name="T24">la Junta de Gobierno Local, en sesión celebrada en fecha 02 de abril de 2025 acuerda:</text:span></text:p>
      <text:p text:style-name="P49"><text:span text:style-name="T12">PRIMERO.- </text:span><text:span text:style-name="T11">Declarar válido el acto de licitación.</text:span></text:p>
      <text:p text:style-name="P37"><text:soft-page-break/><text:span text:style-name="T46">SEGUNDO.-</text:span> Aceptar los acuerdos adoptados en las Mesas de Contratación celebradas en relación con la meritada licitación.</text:p>
      <text:p text:style-name="P22"><text:span text:style-name="T41">TERCERO.- </text:span><text:span text:style-name="T40">Tomar conocimiento de la Resolución del</text:span><text:span text:style-name="T11"> </text:span><text:span text:style-name="T40">Tribunal Administrativo de Contratos Públicos de la Comunidad Autónoma de Canarias en la que se deniega la medida cautelar de suspensión solicitada, así como de la Resolución Nº 85/2025, de fecha 21 de marzo, por la que se inadmite el recurso interpuesto por la mercantil OPPORTUNA 9801, S.L.., contra el anuncio de licitación y el Pliego de Cláusulas Administrativas Particulares. </text:span></text:p>
      <text:p text:style-name="P22"><text:span text:style-name="T41">CUARTO</text:span><text:span text:style-name="T40">.- Considerar propuesto como adjudicatario de la </text:span><text:span text:style-name="T41">«CONSTRUCCIÓN Y EXPLOTACIÓN EN RÉGIMEN DE CONCESIÓN DE OBRA PÚBLICA DE LA DESALADORA DE PLAYA DE MOGÁN MEDIANTE SU AMPLIACIÓN»,</text:span><text:span text:style-name="T11"> </text:span><text:span text:style-name="T41">mediante procedimiento abierto y tramitación urgente, Expte. 5185/2024 a la entidad CANARAGUA CONCESIONES, S.A.U. - CIF: A76624345,</text:span><text:span text:style-name="T11"> </text:span><text:span text:style-name="T40">por un</text:span><text:span text:style-name="T11"> </text:span><text:span text:style-name="T40">presupuesto de gasto máximo que asciende a la cantidad de 12.144.899,60 euros, IGIC 0%</text:span><text:span text:style-name="T41">, de acuerdo con los términos de su oferta sujeta a evaluación previa (ver Informe Técnico de fecha 10 de marzo de 2025, y Mesa de Contratación celebrada en fecha 11 de marzo de 2025),</text:span><text:span text:style-name="T11"> </text:span><text:span text:style-name="T41">así como respecto a la oferta presentada</text:span><text:span text:style-name="T11"> </text:span><text:span text:style-name="T41">respecto</text:span><text:span text:style-name="T11"> </text:span><text:span text:style-name="T41">a los criterios sujetos a evaluación posterior: </text:span></text:p>
      <text:p text:style-name="P42">1.- Medidas de protección y buenas prácticas sociales.</text:p>
      <text:p text:style-name="P40">La entidad licitadora opta a puntuación por medidas de protección y buenas prácticas sociales/laborales: <text:span text:style-name="T46">SÍ</text:span></text:p>
      <text:p text:style-name="P40">a) Cuenta o ha contado con personal mayor de 45 años contratado de manera indefinida dentro de, al menos, los 6 meses anteriores a la publicación del anuncio de licitación. : <text:span text:style-name="T46">SI </text:span></text:p>
      <text:p text:style-name="P43"><text:span text:style-name="T55">Se aporta documentación acreditativa: </text:span><text:span text:style-name="T56">SI </text:span></text:p>
      <text:p text:style-name="P42">2.- Medidas de protección y buenas prácticas medioambientales.</text:p>
      <text:p text:style-name="P40">La entidad licitadora opta a puntuación por medidas de protección y buenas prácticas medioambientales: <text:span text:style-name="T46">SÍ </text:span></text:p>
      <text:p text:style-name="P40">a) Tiene implantado un Sistema de Gestión Medioambiental (ISO 14001, EMAS o equivalente): <text:span text:style-name="T46">SI </text:span></text:p>
      <text:p text:style-name="P40">Se aporta documento acreditativo: <text:span text:style-name="T46">SI</text:span></text:p>
      <text:p text:style-name="P22"><text:span text:style-name="T40">b) Tiene o ha tenido</text:span><text:span text:style-name="T11"> </text:span><text:span text:style-name="T40">en los últimos 3 años un contrato de suministro eléctrico, cuya electricidad provenga al menos en un 40% de fuentes de energías renovables: </text:span><text:span text:style-name="T41">SI</text:span></text:p>
      <text:p text:style-name="P22"><text:span text:style-name="T40">Se aporta documento acreditativo: </text:span><text:span text:style-name="T41">SI</text:span></text:p>
      <text:p text:style-name="P39">3.- Oferta económica. Precio por m³ de agua suministrada.</text:p>
      <text:p text:style-name="P37">La entidad licitadora presenta oferta económica: <text:span text:style-name="T46">SI</text:span></text:p>
      <text:p text:style-name="P37">Cumplimentar las tablas que figuran a continuación:</text:p>
      <table:table table:name="Tabla11" table:style-name="Tabla11">
        <table:table-column table:style-name="Tabla11.A"/>
        <table:table-column table:style-name="Tabla11.B"/>
        <table:table-row>
          <table:table-cell table:style-name="Tabla11.A1" table:number-rows-spanned="2" office:value-type="string">
            <text:p text:style-name="P62"><text:span text:style-name="T46">Precio por</text:span> <text:span text:style-name="T46">m³ de agua suministrada hasta los 630.000 m³ anuales</text:span></text:p>
          </table:table-cell>
          <table:table-cell table:style-name="Tabla11.B1" office:value-type="string">
            <text:p text:style-name="P57">Precio en euros</text:p>
            <text:p text:style-name="P57">(con 3 decimales)</text:p>
          </table:table-cell>
        </table:table-row>
        <table:table-row>
          <table:covered-table-cell/>
          <table:table-cell table:style-name="Tabla11.B2" office:value-type="float" office:value="0.784">
            <text:p text:style-name="P60">0,784</text:p>
          </table:table-cell>
        </table:table-row>
      </table:table>
      <table:table table:name="Tabla12" table:style-name="Tabla12">
        <table:table-column table:style-name="Tabla12.A"/>
        <table:table-column table:style-name="Tabla12.B"/>
        <table:table-row>
          <table:table-cell table:style-name="Tabla12.A1" table:number-rows-spanned="2" office:value-type="string">
            <text:p text:style-name="P62"><text:span text:style-name="T46">Precio por</text:span> <text:span text:style-name="T46">m³ de agua suministrada superados los 630.000 m³ anuales</text:span></text:p>
          </table:table-cell>
          <table:table-cell table:style-name="Tabla12.B1" office:value-type="string">
            <text:p text:style-name="P57">Precio en euros</text:p>
            <text:p text:style-name="P57">(con 3 decimales)</text:p>
          </table:table-cell>
        </table:table-row>
        <table:table-row>
          <table:covered-table-cell/>
          <table:table-cell table:style-name="Tabla12.B2" office:value-type="float" office:value="0.634">
            <text:p text:style-name="P60">0,634</text:p>
          </table:table-cell>
        </table:table-row>
      </table:table>
      <text:p text:style-name="P39">4.- Visita a las instalaciones.</text:p>
      <text:p text:style-name="P22"><text:span text:style-name="T40">La entidad licitadora ha visitado las instalaciones:</text:span><text:span text:style-name="T11"> </text:span><text:span text:style-name="T41">SI </text:span></text:p>
      <text:p text:style-name="P22"><text:span text:style-name="T40">Siendo el plazo de duración del contrato de </text:span><text:span text:style-name="T41">QUINCE (15) años</text:span><text:span text:style-name="T40">, a contar desde el día siguiente a la formalización del contrato, prorrogable DOS (2) AÑOS y, de conformidad con lo establecido en la cláusula 10 del Pliego de Cláusulas Administrativas y en el Pliego de Prescripciones Técnicas y,</text:span><text:span text:style-name="T11"> </text:span><text:span text:style-name="T40">atendiendo en todo caso al pliego de cláusulas administrativas particulares y al pliego de prescripciones </text:span><text:soft-page-break/><text:span text:style-name="T40">técnicas,</text:span><text:span text:style-name="T11"> </text:span><text:span text:style-name="T40">al considerarse que es la oferta más ventajosa, conforme al orden decreciente en que han quedado clasificadas las ofertas presentadas, admitidas y que no han sido declaradas anormales o desproporcionadas:</text:span></text:p>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13"/>
          </table:table-cell>
          <table:table-cell table:style-name="Tabla13.A1" office:value-type="string">
            <text:p text:style-name="P13"/>
          </table:table-cell>
          <table:table-cell table:style-name="Tabla13.A1" office:value-type="string">
            <text:p text:style-name="P57">Criterios sujetos a evaluación previa</text:p>
          </table:table-cell>
          <table:table-cell table:style-name="Tabla13.A1" office:value-type="string">
            <text:p text:style-name="P57">Criterios sujetos a evaluación posterior</text:p>
          </table:table-cell>
          <table:table-cell table:style-name="Tabla13.E1" office:value-type="string">
            <text:p text:style-name="P57">Total</text:p>
          </table:table-cell>
        </table:table-row>
        <table:table-row table:style-name="Tabla13.2">
          <table:table-cell table:style-name="Tabla13.A2" office:value-type="string">
            <text:p text:style-name="P58">CANARAGUA CONCESIONES, SAU</text:p>
          </table:table-cell>
          <table:table-cell table:style-name="Tabla13.A2" office:value-type="string">
            <text:p text:style-name="P59">A76624345</text:p>
          </table:table-cell>
          <table:table-cell table:style-name="Tabla13.C2" office:value-type="float" office:value="46">
            <text:p text:style-name="P57">46</text:p>
          </table:table-cell>
          <table:table-cell table:style-name="Tabla13.A2" office:value-type="string">
            <text:p text:style-name="P57">52</text:p>
          </table:table-cell>
          <table:table-cell table:style-name="Tabla13.E2" office:value-type="string">
            <text:p text:style-name="P57">98</text:p>
          </table:table-cell>
        </table:table-row>
      </table:table>
      <text:p text:style-name="P23"/>
      <text:p text:style-name="P22"><text:span text:style-name="T41">QUINTO.- Requerir a la entidad</text:span><text:span text:style-name="T11"> </text:span><text:span text:style-name="T40">propuesta como adjudicataria del contrato, para que dentro del plazo de </text:span><text:span text:style-name="T41">CINCO</text:span><text:span text:style-name="T23"> </text:span><text:span text:style-name="T42">(5) días hábiles</text:span><text:span text:style-name="T40">, a contar desde el siguiente a aquél en que se haya publicado el requerimiento, presente la documentación que se indica en la cláusula 19 del Pliego de Cláusulas Administrativas Particulares que rige la meritada licitación. </text:span></text:p>
      <text:p text:style-name="P46"><text:span text:style-name="T23">Respecto a la garantía definitiva, </text:span><text:span text:style-name="T11">correspondiente a un importe del 5 por 100 del presupuesto base de licitación, excluido el I.G.I.C., debe depositar una garantía definitiva por importe de</text:span><text:span text:style-name="T23"> </text:span><text:span text:style-name="T24">607.244,98</text:span><text:span text:style-name="T23"> </text:span><text:span text:style-name="T24">euros.</text:span><text:span text:style-name="T11">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23"><text:span text:style-name="T43">SEXTO.- </text:span><text:span text:style-name="T45">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27"><text:span text:style-name="T33">&gt; VISTO</text:span><text:span text:style-name="T39"> </text:span><text:span text:style-name="T31">que en fecha 10 de abril de 2025 se reúne la la Mesa de Contratación,en acto no público, para valorar la documentación presentada por el licitador propuesto como adjudicatario, considerándose completa la misma (CSV </text:span><text:a xlink:type="simple" xlink:href="https://oat.mogan.es:8448/ventanilla/web/validacionFirmas.do?opcion=1&amp;modo=3&amp;csv=8006754aa9310a08a9d07e93da040b33b" text:style-name="Internet_20_link" text:visited-style-name="Visited_20_Internet_20_Link"><text:span text:style-name="T53">8006754aa9310a08a9d07e93da040b33b</text:span></text:a><text:span text:style-name="T39"> </text:span><text:span text:style-name="T31">)</text:span></text:p>
      <text:p text:style-name="P49"><text:span text:style-name="T12">&gt;CONSIDERANDO </text:span><text:span text:style-name="T11">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23"/>
      <text:p text:style-name="P37">En virtud de lo expuesto, <text:span text:style-name="T46">PROPONGO </text:span>a la Junta de Gobierno Local:</text:p>
      <text:p text:style-name="P22"><text:span text:style-name="T41">PRIMERO.- </text:span><text:span text:style-name="T40">Declarar válido el acto de licitación.</text:span></text:p>
      <text:p text:style-name="P50"><text:span text:style-name="T12">SEGUNDO.- </text:span><text:span text:style-name="T11">Aceptar los acuerdos adoptados en las Mesas de Contratación celebradas en relación con la meritada licitación.</text:span></text:p>
      <text:p text:style-name="P22"><text:span text:style-name="T41">TERCERO.- Adjudicar</text:span><text:span text:style-name="T11"> </text:span><text:span text:style-name="T40">la </text:span><text:span text:style-name="T41">«CONSTRUCCIÓN Y EXPLOTACIÓN EN RÉGIMEN DE CONCESIÓN DE OBRA PÚBLICA DE LA DESALADORA DE PLAYA DE MOGÁN MEDIANTE SU AMPLIACIÓN»,</text:span><text:span text:style-name="T11"> </text:span><text:span text:style-name="T41">mediante procedimiento abierto y tramitación urgente, Expte. 5185/2024 a la entidad CANARAGUA CONCESIONES, S.A.U. - CIF: A76624345,</text:span><text:span text:style-name="T11"> </text:span><text:span text:style-name="T40">por un</text:span><text:span text:style-name="T11"> </text:span><text:span text:style-name="T40">presupuesto de gasto máximo que asciende a la cantidad de 12.144.899,60 euros, IGIC 0%</text:span><text:span text:style-name="T41">, de acuerdo con los términos de su oferta sujeta a evaluación previa (ver Informe Técnico de fecha 10 de marzo de 2025, y Mesa de </text:span><text:span text:style-name="T41">Contratación celebrada en fecha 11 de marzo de 2025),</text:span><text:span text:style-name="T11"> </text:span><text:span text:style-name="T41">así como respecto a la oferta presentada</text:span><text:span text:style-name="T11"> </text:span><text:span text:style-name="T41">respecto</text:span><text:span text:style-name="T11"> </text:span><text:span text:style-name="T41">a los criterios sujetos a evaluación posterior: </text:span></text:p>
      <text:p text:style-name="P42"><text:soft-page-break/>1.- Medidas de protección y buenas prácticas sociales.</text:p>
      <text:p text:style-name="P40">La entidad licitadora opta a puntuación por medidas de protección y buenas prácticas sociales/laborales: <text:span text:style-name="T46">SÍ</text:span></text:p>
      <text:p text:style-name="P40">a) Cuenta o ha contado con personal mayor de 45 años contratado de manera indefinida dentro de, al menos, los 6 meses anteriores a la publicación del anuncio de licitación. : <text:span text:style-name="T46">SI </text:span></text:p>
      <text:p text:style-name="P43"><text:span text:style-name="T55">Se aporta documentación acreditativa: </text:span><text:span text:style-name="T56">SI </text:span></text:p>
      <text:p text:style-name="P42">2.- Medidas de protección y buenas prácticas medioambientales.</text:p>
      <text:p text:style-name="P40">La entidad licitadora opta a puntuación por medidas de protección y buenas prácticas medioambientales: <text:span text:style-name="T46">SÍ </text:span></text:p>
      <text:p text:style-name="P40">a) Tiene implantado un Sistema de Gestión Medioambiental (ISO 14001, EMAS o equivalente): <text:span text:style-name="T46">SI </text:span></text:p>
      <text:p text:style-name="P40">Se aporta documento acreditativo: <text:span text:style-name="T46">SI</text:span></text:p>
      <text:p text:style-name="P22"><text:span text:style-name="T40">b) Tiene o ha tenido</text:span><text:span text:style-name="T11"> </text:span><text:span text:style-name="T40">en los últimos 3 años un contrato de suministro eléctrico, cuya electricidad provenga al menos en un 40% de fuentes de energías renovables: </text:span><text:span text:style-name="T41">SI</text:span></text:p>
      <text:p text:style-name="P22"><text:span text:style-name="T40">Se aporta documento acreditativo: </text:span><text:span text:style-name="T41">SI</text:span></text:p>
      <text:p text:style-name="P39">3.- Oferta económica. Precio por m³ de agua suministrada.</text:p>
      <text:p text:style-name="P37">La entidad licitadora presenta oferta económica: <text:span text:style-name="T46">SI</text:span></text:p>
      <text:p text:style-name="P37">Cumplimentar las tablas que figuran a continuación:</text:p>
      <table:table table:name="Tabla14" table:style-name="Tabla14">
        <table:table-column table:style-name="Tabla14.A"/>
        <table:table-column table:style-name="Tabla14.B"/>
        <table:table-row>
          <table:table-cell table:style-name="Tabla14.A1" table:number-rows-spanned="2" office:value-type="string">
            <text:p text:style-name="P62"><text:span text:style-name="T46">Precio por</text:span> <text:span text:style-name="T46">m³ de agua suministrada hasta los 630.000 m³ anuales</text:span></text:p>
          </table:table-cell>
          <table:table-cell table:style-name="Tabla14.B1" office:value-type="string">
            <text:p text:style-name="P57">Precio en euros</text:p>
            <text:p text:style-name="P57">(con 3 decimales)</text:p>
          </table:table-cell>
        </table:table-row>
        <table:table-row>
          <table:covered-table-cell/>
          <table:table-cell table:style-name="Tabla14.B2" office:value-type="float" office:value="0.784">
            <text:p text:style-name="P60">0,784</text:p>
          </table:table-cell>
        </table:table-row>
      </table:table>
      <table:table table:name="Tabla15" table:style-name="Tabla15">
        <table:table-column table:style-name="Tabla15.A"/>
        <table:table-column table:style-name="Tabla15.B"/>
        <table:table-row>
          <table:table-cell table:style-name="Tabla15.A1" table:number-rows-spanned="2" office:value-type="string">
            <text:p text:style-name="P62"><text:span text:style-name="T46">Precio por</text:span> <text:span text:style-name="T46">m³ de agua suministrada superados los 630.000 m³ anuales</text:span></text:p>
          </table:table-cell>
          <table:table-cell table:style-name="Tabla15.B1" office:value-type="string">
            <text:p text:style-name="P57">Precio en euros</text:p>
            <text:p text:style-name="P57">(con 3 decimales)</text:p>
          </table:table-cell>
        </table:table-row>
        <table:table-row>
          <table:covered-table-cell/>
          <table:table-cell table:style-name="Tabla15.B2" office:value-type="float" office:value="0.634">
            <text:p text:style-name="P60">0,634</text:p>
          </table:table-cell>
        </table:table-row>
      </table:table>
      <text:p text:style-name="P39">4.- Visita a las instalaciones.</text:p>
      <text:p text:style-name="P22"><text:span text:style-name="T40">La entidad licitadora ha visitado las instalaciones:</text:span><text:span text:style-name="T11"> </text:span><text:span text:style-name="T41">SI </text:span></text:p>
      <text:p text:style-name="P22"><text:span text:style-name="T40">Siendo el plazo de duración del contrato de </text:span><text:span text:style-name="T41">QUINCE (15) años</text:span><text:span text:style-name="T40">, a contar desde el día siguiente a la formalización del contrato, prorrogable DOS (2) AÑOS y, de conformidad con lo establecido en la cláusula 10 del Pliego de Cláusulas Administrativas y en el Pliego de Prescripciones Técnicas y,</text:span><text:span text:style-name="T11"> </text:span><text:span text:style-name="T40">atendiendo en todo caso al pliego de cláusulas administrativas particulares y al pliego de prescripciones técnicas,</text:span><text:span text:style-name="T11"> </text:span><text:span text:style-name="T40">al considerarse que es la oferta más ventajosa, conforme al orden decreciente en que han quedado clasificadas las ofertas presentadas, admitidas y que no han sido declaradas anormales o desproporcionadas:</text:span></text:p>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office:value-type="string">
            <text:p text:style-name="P13"/>
          </table:table-cell>
          <table:table-cell table:style-name="Tabla16.A1" office:value-type="string">
            <text:p text:style-name="P13"/>
          </table:table-cell>
          <table:table-cell table:style-name="Tabla16.A1" office:value-type="string">
            <text:p text:style-name="P57">Criterios sujetos a evaluación previa</text:p>
          </table:table-cell>
          <table:table-cell table:style-name="Tabla16.A1" office:value-type="string">
            <text:p text:style-name="P57">Criterios sujetos a evaluación posterior</text:p>
          </table:table-cell>
          <table:table-cell table:style-name="Tabla16.E1" office:value-type="string">
            <text:p text:style-name="P57">Total</text:p>
          </table:table-cell>
        </table:table-row>
        <table:table-row table:style-name="Tabla16.2">
          <table:table-cell table:style-name="Tabla16.A2" office:value-type="string">
            <text:p text:style-name="P58">CANARAGUA CONCESIONES, SAU</text:p>
          </table:table-cell>
          <table:table-cell table:style-name="Tabla16.A2" office:value-type="string">
            <text:p text:style-name="P59">A76624345</text:p>
          </table:table-cell>
          <table:table-cell table:style-name="Tabla16.C2" office:value-type="float" office:value="46">
            <text:p text:style-name="P57">46</text:p>
          </table:table-cell>
          <table:table-cell table:style-name="Tabla16.A2" office:value-type="string">
            <text:p text:style-name="P57">52</text:p>
          </table:table-cell>
          <table:table-cell table:style-name="Tabla16.E2" office:value-type="string">
            <text:p text:style-name="P57">98</text:p>
          </table:table-cell>
        </table:table-row>
      </table:table>
      <text:p text:style-name="P23"/>
      <text:p text:style-name="P43"><text:span text:style-name="T56">CUARTO.-</text:span> Requerir al adjudicatario, para que proceda a suscribir el documento administrativo de formalización del contrato dentro del plazo de ocho <text:span text:style-name="T9">(8)</text:span><text:span text:style-name="T8"> </text:span><text:span text:style-name="T9">días hábiles</text:span><text:span text:style-name="T8"> </text:span><text:span text:style-name="T9">siguientes</text:span> a la fecha de la notificación de la adjudicación.</text:p>
      <text:p text:style-name="P22"><text:soft-page-break/><text:span text:style-name="T41">QUINTO.-</text:span><text:span text:style-name="T11"> </text:span><text:span text:style-name="T41">Nombrar a D. JUAN CARLOS CASTELLANO SUÁREZ</text:span><text:span text:style-name="T11"> </text:span><text:span text:style-name="T40">como </text:span><text:span text:style-name="T41">RESPONSABLE SUPERVISOR DE LOS TRABAJOS OBJETO DEL CONTRATO,</text:span><text:span text:style-name="T11"> </text:span><text:span text:style-name="T40">a los efectos establecidos en el Pliego de cláusulas administrativas particulares que rige la presente contratación.</text:span></text:p>
      <text:p text:style-name="P43"><text:span text:style-name="T56">SEXTO</text:span><text:span text:style-name="T46">.-</text:span> Publicar el anuncio de adjudicación en el Perfil del Contratante del Ilustre Ayuntamiento de Mogán alojado en la Plataforma de Contratación del Sector Público.</text:p>
      <text:p text:style-name="P44"><text:span text:style-name="T56">S</text:span><text:span text:style-name="T46">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44"><text:span text:style-name="T56">OCTAVO .-</text:span> Notificar el acuerdo adoptado por la Junta de Gobierno Local a todos los interesados, a la Oficina Nacional de Evaluación,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Tesorería e Intervención de este Ayuntamiento, a los efectos oportunos<text:span text:style-name="T46">.”</text:span></text:p>
      <text:p text:style-name="P36"><text:tab/>Considerando que la adopción de este acuerdo es competencia de la Junta de Gobierno Local, en virtud de las delegaciones de competencia acordadas en el Pleno celebrado en sesión ordinaria el día 7 de julio de 2023.</text:p>
      <text:p text:style-name="P36"><text:tab/>La Junta de Gobierno Local, acuerda aprobar la propuesta emitida en los términos que se recogen precedentemente.</text:p>
      <text:p text:style-name="P36"/>
      <text:p text:style-name="P21"><text:span text:style-name="T30"><text:tab/></text:span><text:span text:style-name="T29">Y no habiendo más asuntos que tratar, por el Presidente se levanta la sesión, siendo las doce horas, quince minutos del día al comienzo indicado, de todo lo cual, yo como Secretario General Accidental doy fe.</text:span><text:span text:style-name="T57"> </text:span></text:p>
      <text:p text:style-name="P84"/>
      <text:p text:style-name="P84"/>
      <text:p text:style-name="P84"/>
      <text:p text:style-name="P51"><text:span text:style-name="T12">EL PRESIDENTE, <text:tab/><text:tab/><text:tab/><text:tab/>EL SECRETARIO GENERAL ACCIDENTAL,</text:span> </text:p>
      <text:p text:style-name="P18"/>
      <text:p text:style-name="Text_20_body"/>
      <text:p text:style-name="P67"><text:span text:style-name="T58">Diligencia para hacer constar que el acta de la Junta de Gobierno Local de fecha </text:span><text:span text:style-name="T59">16 de abril de 2025, en sesión extraordinaria, </text:span><text:span text:style-name="T58">ha sido aprobada por dicho órgano en la sesión celebrada el día </text:span><text:span text:style-name="T59">22 de abril de 2025.</text:span></text:p>
      <text:p text:style-name="P68"/>
      <text:p text:style-name="P68">Y para que conste, firmo la presente en Mogán, a fecha indicada en la firma electrónica.<text:tab/></text:p>
      <text:p text:style-name="P68"/>
      <text:p text:style-name="P68"><text:tab/><text:tab/><text:tab/> <text:s text:c="10"/>El Secretario General Accidental,</text:p>
      <text:p text:style-name="P69"><text:tab/><text:tab/> <text:tab/> <text:s text:c="13"/>Fdo.: David Chao Castro</text:p>
      <text:p text:style-name="P18"/>
      <table:table table:name="Table4" table:style-name="Table4">
        <table:table-column table:style-name="Table4.A"/>
        <table:table-column table:style-name="Table4.B"/>
        <table:table-column table:style-name="Table4.C"/>
        <table:table-row>
          <table:table-cell table:style-name="Table4.A1" office:value-type="string">
            <text:p text:style-name="P18"/>
          </table:table-cell>
          <table:table-cell table:style-name="Table4.A1" office:value-type="string">
            <text:p text:style-name="P18"/>
          </table:table-cell>
          <table:table-cell table:style-name="Table4.A1" office:value-type="string">
            <text:p text:style-name="P18"/>
          </table: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Times New Roman1" svg:font-family="'Times New Roman', Times,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3</text:page-number></text:span></text:span><text:span text:style-name="Fuente_20_de_20_párrafo_20_predeter."><text:span text:style-name="MT1"> de </text:span></text:span><text:span text:style-name="Fuente_20_de_20_párrafo_20_predeter."><text:span text:style-name="MT1"><text:page-count>25</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4</text:page-number></text:span></text:span><text:span text:style-name="Fuente_20_de_20_párrafo_20_predeter."><text:span text:style-name="MT1"> de </text:span></text:span><text:span text:style-name="Fuente_20_de_20_párrafo_20_predeter."><text:span text:style-name="MT1"><text:page-count>25</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8:07:35.76</dc:date>
    <meta:editing-cycles>31</meta:editing-cycles>
    <meta:editing-duration>PT2H33M15S</meta:editing-duration>
    <meta:document-statistic meta:table-count="19" meta:image-count="1" meta:object-count="0" meta:page-count="25" meta:paragraph-count="533" meta:word-count="12857" meta:character-count="83090"/>
    <meta:user-defined meta:name="Información 1"/>
    <meta:user-defined meta:name="Información 2"/>
    <meta:user-defined meta:name="Información 3"/>
    <meta:user-defined meta:name="Información 4"/>
    <meta:template xlink:type="simple" xlink:actuate="onRequest" xlink:title="" xlink:href="file://vmfilepm/redirected$/promera/Descargas/acta6383886344375479.odt/Normal.dotm"/>
  </office:meta>
</office:document-meta>
</file>