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16.404cm" fo:margin-left="0.139cm" table:align="left"/>
    </style:style>
    <style:style style:name="Table3.A" style:family="table-column">
      <style:table-column-properties style:column-width="4.835cm"/>
    </style:style>
    <style:style style:name="Table3.B" style:family="table-column">
      <style:table-column-properties style:column-width="5.773cm"/>
    </style:style>
    <style:style style:name="Table3.C" style:family="table-column">
      <style:table-column-properties style:column-width="5.796cm"/>
    </style:style>
    <style:style style:name="Table3.A1" style:family="table-cell">
      <style:table-cell-properties fo:padding="0.106cm" fo:border-left="0.035cm solid #000000" fo:border-right="none" fo:border-top="0.035cm solid #000000" fo:border-bottom="0.035cm solid #000000"/>
    </style:style>
    <style:style style:name="Table3.C1" style:family="table-cell">
      <style:table-cell-properties fo:padding="0.106cm" fo:border="0.035cm solid #000000"/>
    </style:style>
    <style:style style:name="Table3.A2" style:family="table-cell">
      <style:table-cell-properties fo:padding="0.106cm" fo:border-left="0.035cm solid #000000" fo:border-right="none" fo:border-top="none" fo:border-bottom="0.035cm solid #000000"/>
    </style:style>
    <style:style style:name="Table3.B2" style:family="table-cell" style:data-style-name="N37">
      <style:table-cell-properties fo:padding="0.106cm" fo:border-left="0.035cm solid #000000" fo:border-right="none" fo:border-top="none" fo:border-bottom="0.035cm solid #000000"/>
    </style:style>
    <style:style style:name="Table3.C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text-properties style:font-name="Arial" fo:font-weight="normal" style:font-weight-asian="normal" style:font-name-complex="Arial Narrow" style:font-style-complex="italic"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3"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4"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5" style:family="paragraph" style:parent-style-name="Text_20_body">
      <style:paragraph-properties fo:margin-top="0cm" fo:margin-bottom="0.21cm" fo:text-align="justify" style:justify-single-word="false" fo:orphans="2" fo:widows="2"/>
    </style:style>
    <style:style style:name="P16" style:family="paragraph" style:parent-style-name="Text_20_body">
      <style:paragraph-properties fo:margin-top="0cm" fo:margin-bottom="0.21cm" fo:text-align="justify" style:justify-single-word="false"/>
      <style:text-properties style:font-name="Arial" fo:font-size="10pt" style:font-size-asian="10pt" style:font-size-complex="10pt"/>
    </style:style>
    <style:style style:name="P17" style:family="paragraph" style:parent-style-name="Text_20_body">
      <style:paragraph-properties fo:margin-top="0cm" fo:margin-bottom="0.21cm" fo:text-align="justify" style:justify-single-word="false" fo:orphans="2" fo:widows="2"/>
      <style:text-properties style:font-name="Arial" fo:font-size="10pt" style:font-size-asian="10pt" style:font-size-complex="10pt"/>
    </style:style>
    <style:style style:name="P18" style:family="paragraph" style:parent-style-name="Text_20_body">
      <style:paragraph-properties fo:margin-top="0cm" fo:margin-bottom="0.21cm" fo:text-align="justify" style:justify-single-word="false" fo:orphans="2" fo:widows="2"/>
      <style:text-properties fo:color="#000000" style:font-name="Arial" fo:font-size="10pt" fo:background-color="transparent" style:font-size-asian="10pt" style:font-size-complex="10pt"/>
    </style:style>
    <style:style style:name="P19"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20"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21"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22" style:family="paragraph" style:parent-style-name="Text_20_body">
      <style:text-properties style:font-name="Arial" fo:font-size="10pt" style:font-size-asian="10pt" style:font-size-complex="10pt"/>
    </style:style>
    <style:style style:name="P23" style:family="paragraph" style:parent-style-name="Text_20_body">
      <style:paragraph-properties fo:text-align="justify" style:justify-single-word="false"/>
      <style:text-properties style:font-name="Arial" fo:font-size="10pt" style:font-size-asian="10pt" style:font-size-complex="10pt"/>
    </style:style>
    <style:style style:name="P24" style:family="paragraph" style:parent-style-name="Text_20_body">
      <style:paragraph-properties fo:text-align="center" style:justify-single-word="false"/>
      <style:text-properties style:font-name="Arial" fo:font-size="10pt" style:font-size-asian="10pt" style:font-size-complex="10pt"/>
    </style:style>
    <style:style style:name="P25" style:family="paragraph" style:parent-style-name="Text_20_body" style:list-style-name="L1">
      <style:paragraph-properties fo:text-align="justify" style:justify-single-word="false"/>
      <style:text-properties style:font-name="Arial" fo:font-size="10pt" fo:language="es" fo:country="ES" style:font-size-asian="10pt" style:font-size-complex="10pt"/>
    </style:style>
    <style:style style:name="P26" style:family="paragraph" style:parent-style-name="Text_20_body" style:list-style-name="L2">
      <style:paragraph-properties fo:text-align="justify" style:justify-single-word="false"/>
      <style:text-properties style:font-name="Arial" fo:font-size="10pt" fo:language="es" fo:country="ES" style:font-size-asian="10pt" style:font-size-complex="10pt"/>
    </style:style>
    <style:style style:name="P27" style:family="paragraph" style:parent-style-name="Text_20_body" style:list-style-name="L3">
      <style:paragraph-properties fo:text-align="justify" style:justify-single-word="false"/>
      <style:text-properties style:font-name="Arial" fo:font-size="10pt" fo:language="es" fo:country="ES" style:font-size-asian="10pt" style:font-size-complex="10pt"/>
    </style:style>
    <style:style style:name="P28" style:family="paragraph" style:parent-style-name="Standard" style:master-page-name="MP0">
      <style:paragraph-properties fo:text-align="justify" style:justify-single-word="false" style:page-number="auto" fo:break-before="page"/>
      <style:text-properties style:font-name="Arial" fo:font-weight="bold" style:font-weight-asian="bold" style:font-name-complex="Arial Narrow" style:font-style-complex="italic"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fo:font-size="10pt" style:font-size-asian="10pt" style:font-size-complex="10pt"/>
    </style:style>
    <style:style style:name="T8" style:family="text">
      <style:text-properties fo:font-size="10pt" fo:font-weight="bold" style:font-size-asian="10pt" style:font-weight-asian="bold" style:font-size-complex="10pt" style:font-weight-complex="bold"/>
    </style:style>
    <style:style style:name="T9" style:family="text">
      <style:text-properties fo:font-size="10pt" fo:font-weight="normal" style:font-size-asian="10pt" style:font-weight-asian="normal" style:font-size-complex="10pt" style:font-weight-complex="normal"/>
    </style:style>
    <style:style style:name="T10" style:family="text">
      <style:text-properties fo:color="#000000" fo:background-color="transparent" loext:opacity="100%" loext:char-shading-value="0"/>
    </style:style>
    <style:style style:name="T11" style:family="text">
      <style:text-properties style:text-position="33% 80%"/>
    </style:style>
    <style:style style:name="T12" style:family="text">
      <style:text-properties style:font-name="Arial" fo:font-weight="bold" style:font-name-asian="Times New Roman" style:font-weight-asian="bold" style:font-weight-complex="bold"/>
    </style:style>
    <style:style style:name="T13"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4" style:family="text">
      <style:text-properties style:font-name="Arial" fo:font-size="10pt" style:text-underline-style="solid" style:text-underline-width="auto" style:text-underline-color="font-color" style:font-name-asian="Times New Roman" style:font-size-asian="10pt" style:font-size-complex="10pt"/>
    </style:style>
    <style:style style:name="T15" style:family="text">
      <style:text-properties style:font-name="Arial" fo:font-size="10pt" fo:background-color="transparent" style:font-size-asian="10pt" style:font-size-complex="10pt" loext:char-shading-value="0"/>
    </style:style>
    <style:style style:name="T16" style:family="text">
      <style:text-properties style:font-name="Arial" fo:font-size="10pt" style:font-size-asian="10pt" style:font-size-complex="10pt"/>
    </style:style>
    <style:style style:name="T17" style:family="text">
      <style:text-properties style:text-underline-style="solid" style:text-underline-width="auto" style:text-underline-color="font-color"/>
    </style:style>
    <style:style style:name="T18" style:family="text">
      <style:text-properties fo:font-style="italic"/>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ext:tab/>DON DAVID CHAO CASTRO, SECRETARIO GENERAL ACCIDENTAL DEL ILUSTRE AYUNTAMIENTO DE MOGÁN (LAS PALMAS).</text:p>
      <text:p text:style-name="P11"/>
      <text:p text:style-name="P14"><text:span text:style-name="T3">CERTIFICA:</text:span><text:span text:style-name="T6"> </text:span><text:span text:style-name="T9">Que el </text:span><text:span text:style-name="T8">Pleno Municipal</text:span><text:span text:style-name="T9">, en</text:span><text:span text:style-name="T7"> sesión </text:span><text:span text:style-name="T8">Ordinaria </text:span><text:span text:style-name="T9"><text:s/>cel</text:span><text:span text:style-name="T7">ebrada</text:span><text:span text:style-name="T9"> el día </text:span><text:span text:style-name="T8">22/12/2023</text:span><text:span text:style-name="T7">, adoptó, entre otros, el siguiente acuerdo, que literalmente señala:</text:span></text:p>
      <text:p text:style-name="P10"/>
      <text:p text:style-name="Standard"><text:span text:style-name="T12"><text:tab/></text:span><text:span text:style-name="T13">&lt;&lt;</text:span><text:span text:style-name="Strong_20_Emphasis"><text:span text:style-name="T14">8. Expte. 14542/2023. Informe propuesta resolver alegaciones y aprobación definitiva presupuesto 2024.</text:span></text:span></text:p>
      <text:p text:style-name="Standard"><text:span text:style-name="Strong_20_Emphasis"><text:span text:style-name="T13"/></text:span></text:p>
      <text:p text:style-name="P17"><text:span text:style-name="T10">Por mi el secretario, se da cuenta de la propuesta, cuyo tenor literal es el siguiente:</text:span> </text:p>
      <text:p text:style-name="P22"/>
      <text:p text:style-name="P23">“El funcionario que suscribe, interventor del Ayuntamiento de Mogán, en el ejercicio de las funciones que tengo encomendadas en virtud de los artículos 172 y 175 del Real Decreto 2568/1986, de 28 de noviembre, por el que se aprueba el Reglamento de Organización, Funcionamiento y Régimen Jurídico de las Entidades Locales, y en relación a las alegaciones presentadas contra el acuerdo de aprobación inicial del Presupuesto General del Ayuntamiento de Mogán para el ejercicio 2024, tengo a bien emitir el presente informe - propuesta. </text:p>
      <text:p text:style-name="P23"/>
      <text:p text:style-name="P20"><text:span text:style-name="T2">ANTECEDENTES DE HECHO</text:span> </text:p>
      <text:p text:style-name="P24"/>
      <text:p text:style-name="P21"><text:span text:style-name="T2">Primero.- </text:span>El Ayuntamiento de Mogán, en sesión plenaria de fecha 17/11/2023, aprobó inicialmente el Presupuesto General del Ayuntamiento de Mogán para el ejercicio 2024. El expediente fue expuesto al público, previo anuncio en el BOP de Las Palmas de fecha 20/11/2023, durante 15 días, plazo durante el cual los interesados podían presentar reclamaciones a él. </text:p>
      <text:p text:style-name="P23"/>
      <text:p text:style-name="P21"><text:span text:style-name="T2">Segundo.- </text:span>De acuerdo con el certificado de la Secretaría Municipal de fecha 18/12/2023, contra el acuerdo de aprobación inicial del Presupuesto General del Ayuntamiento de Mogán para el ejercicio 2024 se han presentado las siguientes reclamaciones: </text:p>
      <table:table table:name="Table3" table:style-name="Table3">
        <table:table-column table:style-name="Table3.A"/>
        <table:table-column table:style-name="Table3.B"/>
        <table:table-column table:style-name="Table3.C"/>
        <table:table-row>
          <table:table-cell table:style-name="Table3.A1" office:value-type="string">
            <text:p text:style-name="P19">Interesado </text:p>
          </table:table-cell>
          <table:table-cell table:style-name="Table3.A1" office:value-type="string">
            <text:p text:style-name="P19">Fecha de Presentación </text:p>
          </table:table-cell>
          <table:table-cell table:style-name="Table3.C1" office:value-type="string">
            <text:p text:style-name="P19">n.º reg entrada </text:p>
          </table:table-cell>
        </table:table-row>
        <table:table-row>
          <table:table-cell table:style-name="Table3.A2" office:value-type="string">
            <text:p text:style-name="P19">NC </text:p>
          </table:table-cell>
          <table:table-cell table:style-name="Table3.B2" office:value-type="date" office:date-value="2023-12-12">
            <text:p text:style-name="P19">12/12/23</text:p>
          </table:table-cell>
          <table:table-cell table:style-name="Table3.C2" office:value-type="string">
            <text:p text:style-name="P19">REGAGE23e00084255586 </text:p>
          </table:table-cell>
        </table:table-row>
      </table:table>
      <text:p text:style-name="P23"/>
      <text:p text:style-name="P21"><text:span text:style-name="T2">Tercero.- </text:span>La reclamación presentada por Nueva Canarias se fundamenta en: </text:p>
      <text:list xml:id="list2593859845717378740" text:style-name="L1">
        <text:list-item>
          <text:p text:style-name="P25">La extemporaneidad en la remisión de los estados de las Sociedades Mercantiles al Ayuntamiento de Mogán y en la remisión del Presupuesto General al pleno. </text:p>
        </text:list-item>
        <text:list-item>
          <text:p text:style-name="P25">La inadecuada formulación de los estados de previsión de gastos e ingresos y programas de las Sociedades Mercantiles. </text:p>
        </text:list-item>
        <text:list-item>
          <text:p text:style-name="P25">La falta de utilización de Presupuestos Participativos y la regulación de mecanismos participativos en las Bases de Ejecución del Presupuesto. </text:p>
        </text:list-item>
        <text:list-item>
          <text:p text:style-name="P25">La omisión de crédito presupuestario para un mercado de abastos, para el impulso de lonjas y para promoción y gestión de la vivienda de protección pública (urbanismo). </text:p>
        </text:list-item>
        <text:list-item>
          <text:p text:style-name="P25">Error en el Anexo de Personal en la valoración, por exceso, del complemento específico de determinados puestos, fundamentada en una sentencia. </text:p>
        </text:list-item>
        <text:list-item>
          <text:p text:style-name="P25"><text:soft-page-break/>La inclusión en el presupuesto de subvenciones directas de carácter nominativo a entidades mercantiles. </text:p>
        </text:list-item>
      </text:list>
      <text:p text:style-name="P23"/>
      <text:p text:style-name="P20"><text:span text:style-name="T2">FUNDAMENTOS JURÍDICOS</text:span> </text:p>
      <text:p text:style-name="P20"><text:span text:style-name="T2">I</text:span> </text:p>
      <text:p text:style-name="P20"><text:span text:style-name="T2">Anulabilidad por actuaciones extemporáneas</text:span> </text:p>
      <text:p text:style-name="P21">El art. 48.3 de la ley 39/2015, de 1 de octubre, del Procedimiento Administrativo Común de las Administraciones Públicas establece que: <text:span text:style-name="T18">La realización de actuaciones administrativas fuera del tiempo establecido para ellas sólo implicará la anulabilidad del acto cuando así lo imponga la naturaleza del término o plazo.</text:span> </text:p>
      <text:p text:style-name="P24"/>
      <text:p text:style-name="P20"><text:span text:style-name="T2">II</text:span> </text:p>
      <text:p text:style-name="P20"><text:span text:style-name="T2">Finalidad del Anexo de Personal</text:span> </text:p>
      <text:p text:style-name="P21">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 </text:p>
      <text:p text:style-name="P23"/>
      <text:p text:style-name="P20"><text:span text:style-name="T2">III</text:span> </text:p>
      <text:p text:style-name="P20"><text:span text:style-name="T2">Reclamación Administrativa del acuerdo de aprobación inicial del presupuesto:</text:span> </text:p>
      <text:p text:style-name="P20"><text:span text:style-name="T2">legitimación activa y causas</text:span> </text:p>
      <text:p text:style-name="P21">El artículo 170.1 del citado TRLRHL establece que: <text:span text:style-name="T18">1. A los efectos de lo dispuesto en el apartado 1 del artículo anterior, tendrán la consideración de interesados:</text:span> </text:p>
      <text:p text:style-name="P21"><text:span text:style-name="T18">a) Los habitantes en el territorio de la respectiva entidad local.</text:span> </text:p>
      <text:p text:style-name="P21"><text:span text:style-name="T18">b) Los que resulten directamente afectados, aunque no habiten en el territorio de la entidad local.</text:span> </text:p>
      <text:p text:style-name="P21"><text:span text:style-name="T18">c) Los colegios oficiales, cámaras oficiales, sindicatos, asociaciones y demás entidades legalmente constituidas para velar intereses profesionales o económicos y vecinales, cuando actúen en defensa de los que les son propios.</text:span> </text:p>
      <text:p text:style-name="P21"><text:span text:style-name="T18">2. Únicamente podrán entablarse reclamaciones contra el presupuesto:</text:span> </text:p>
      <text:p text:style-name="P21"><text:span text:style-name="T18">a) Por no haberse ajustado su elaboración y aprobación a los trámites establecidos en esta ley.</text:span> </text:p>
      <text:p text:style-name="P21"><text:span text:style-name="T18">b) Por omitir el crédito necesario para el cumplimiento de obligaciones exigibles a la entidad local, en virtud de precepto legal o de cualquier otro título legítimo.</text:span> </text:p>
      <text:p text:style-name="P21"><text:span text:style-name="T18">c) Por ser de manifiesta insuficiencia los ingresos con relación a los gastos presupuestados o bien de estos respecto a las necesidades para las que esté previsto.</text:span> </text:p>
      <text:p text:style-name="P21">Estamos por tanto ante un número cerrado de motivos de reclamación que no permite la consideración de otros supuestos sobre los que fundamentar las reclamaciones que se puedan hacer al presupuesto. </text:p>
      <text:p text:style-name="P23"/>
      <text:p text:style-name="P20"><text:span text:style-name="T2">ARGUMENTACIONES</text:span> </text:p>
      <text:p text:style-name="P21"><text:span text:style-name="T2">A) Interesados.</text:span> </text:p>
      <text:p text:style-name="P23">La reclamación ha sido presentada por el siguiente partido político: <text:span text:style-name="T2">Nueva Canarias</text:span>. Por lo tanto, el reclamante, al ser un grupo político que representa a la población municipal, <text:span text:style-name="T2">está legitimado para la reclamación administrativa</text:span> conforme al artículo 170.1.c) del TRLRHL. </text:p>
      <text:p text:style-name="P23"/>
      <text:p text:style-name="P21"><text:span text:style-name="T2">B) Actuaciones extemporáneas.</text:span> </text:p>
      <text:p text:style-name="P21">Esta reclamación se fundamenta en el artículo 170.2.a) del TRLRHL. Sin embargo, la naturaleza del plazo para remitir a la entidad local matriz (Ayuntamiento de Mogán) los estados financieros de las Sociedades Mercantiles de ella dependientes (Mogán Gestión Municipal SLU y Mogán Socio-Cultural SLU), así como la del plazo para remitir el presupuesto al pleno no impone la anulabilidad del acto, conforme al artículo 48.3 de la LPAC. </text:p>
      <text:p text:style-name="P21">En consecuencia, <text:span text:style-name="T2">esta reclamación debe ser admitida a trámite pero ha de quedar desestimada.</text:span> </text:p>
      <text:p text:style-name="P23"><text:soft-page-break/></text:p>
      <text:p text:style-name="P21"><text:span text:style-name="T2">C) La inadecuada formulación de los estados de previsión de gastos e ingresos y programas de las Sociedades Mercantiles.</text:span> </text:p>
      <text:p text:style-name="P21">Esta reclamación se fundamenta en el artículo 170.2.a) del TRLRHL. En ella, el reclamante transcribe el tenor literal del Real Decreto 500/1990, cuya redacción era concordante y consistente con la normativa contable vigente en aquel momento, esto es, el Plan General de Contabilidad de 1973. Este PGC '73 quedó derogado con el PGC '90 y este a su vez quedó derogado por el PGC '07. Por lo tanto, se ha de interpretar la normativa del Real Decreto 500/1990 con la normativa vigente en materia de contabilidad. A estos efectos, las Sociedades Mercantiles municipales no están obligadas a presentar estado de cambios en el patrimonio neto y el estado de flujos de efectivo, conforme al artículo 257.3 del Texto Refundido de la Ley Sociedades de Capital. Por lo anterior, el estado financiero <text:span text:style-name="T2">Presupuesto de Capital</text:span> exigido en la reclamación no sería exigible según la normativa vigente en materia contable. Antes de concluir esta alegación, debemos destacar que en el expediente obran los documentos de las Sociedades Mercantiles denominados Estados de Previsión de Ingresos y Gastos </text:p>
      <text:p text:style-name="P21">En consecuencia, <text:span text:style-name="T2">esta reclamación debe ser admitida a trámite pero ha de quedar desestimada.</text:span> </text:p>
      <text:p text:style-name="P23"/>
      <text:p text:style-name="P21"><text:span text:style-name="T2">D) La falta de utilización de Presupuestos Participativos y la regulación de mecanismos participativos en las Bases de Ejecución del Presupuesto.</text:span> </text:p>
      <text:p text:style-name="P21">Esta reclamación se fundamenta en no haberse ajustado la elaboración y aprobación del presupuesto a los requisitos previstos en la Ley 7/2015 de los municipios de Canarias. Sin embargo, el artículo 170.2<text:span text:style-name="T11"> </text:span>a) del TRLRHL limita los motivos de reclamación a <text:span text:style-name="T18">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 </text:p>
      <text:p text:style-name="P21">No obstante lo anterior, debemos destacar que el artículo 17 de la Ley de los Municipios de Canarias habla en términos potestativos, no preceptivos,(<text:span text:style-name="T17">podrá</text:span> ejercerse) respecto de los presupuestos participativos. Por otro lado, las Bases de Ejecución del Presupuesto en la base 25 adoptan medidas que promueven la participación vecinal . Y, finalmente, el presupuesto inicial de 2024 contempla créditos para la Participación Ciudadana en el Grupo de Programa 924. </text:p>
      <text:p text:style-name="P23"/>
      <text:p text:style-name="P21"><text:span text:style-name="T2">E) La omisión de crédito para un mercado de abastos, para el impulso de lonjas y para la promoción y gestión de viviendas de protección oficial (urbanismo).</text:span> </text:p>
      <text:p text:style-name="P23">Estas reclamaciones se fundamentan en la omisión del crédito necesario para el cumplimiento de obligaciones exigibles (artículo 170.2.b) del TRLRHL). Sin embargo, tanto en el Programa 430 Administración General de Comercio, Turismo y PYMES como en el programa 151 Urbanismo existen dotaciones presupuestarias que pueden destinarse a tales fines. Por ello, <text:span text:style-name="T2">esta reclamación debe admitirse a trámite pero ha de quedar desestimada. </text:span></text:p>
      <text:p text:style-name="P23"/>
      <text:p text:style-name="P21"><text:span text:style-name="T2">F) Error en el Anexo de Personal en la valoración, por exceso, del complemento específico de determinados puestos de trabajo.</text:span> </text:p>
      <text:p text:style-name="P21">Esta reclamación no se fundamenta en ninguno de los supuestos previstos en el artículo 170.2 del TRLRHL. </text:p>
      <text:p text:style-name="P21">En consecuencia, <text:span text:style-name="T2">esta reclamación no debe admitirse a trámite.</text:span> </text:p>
      <text:p text:style-name="P21">Respecto a esta incidencia es necesario realizar varios incisos. Merece la pena destacar, en primer lugar, que si el error se hubiera producido por defecto, nos hubiéramos encontrado ante el supuesto previsto en <text:soft-page-break/>el artículo 172.2.b) del TRLRHL y el trabajador afectado podría haber presentado la oportuna reclamación, ya que el Anexo de Personal hubiera puesto de manifiesto que el Capítulo I del 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 </text:p>
      <text:p text:style-name="P21">En segundo lugar, el hecho de que el reclamante haya considero ello como un error, demuestra que es entendido por todos que el Anexo de Personal no establece o fija retribuciones, sino que en é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 </text:p>
      <text:p text:style-name="P21">Por último, las retribuciones que deben reconocerse y abonarse mensualmente a los trabajadores (las nóminas) son las que se deriven de los actos administrativos, judiciales o normativos, y no necesariamente los que se reflejan en el Anexo de Personal. </text:p>
      <text:p text:style-name="P23"/>
      <text:p text:style-name="P21"><text:span text:style-name="T2">G) La inclusión en el presupuesto de subvenciones directas de carácter nominativo a entidades mercantiles.</text:span> </text:p>
      <text:p text:style-name="P21">Esta reclamación no se fundamenta en ninguno de los supuestos previstos en el artículo 170.2 del TRLRHL, por lo que <text:span text:style-name="T2">no debe ser admitida a trámite.</text:span> </text:p>
      <text:p text:style-name="P23"/>
      <text:p text:style-name="P24"><text:span text:style-name="T2">CONCLUSIONES</text:span> </text:p>
      <text:list xml:id="list5938110252895608194" text:style-name="L2">
        <text:list-item>
          <text:p text:style-name="P26">La persona jurídica que ha presentado reclamaciones al acuerdo de aprobación inicial del Presupuesto General del Ayuntamiento de Mogán está legitimada para presentarlas. </text:p>
        </text:list-item>
        <text:list-item>
          <text:p text:style-name="P26">Las reclamaciones de Nueva Canarias respecto a la extemporaneidad en la remisión de los estados de las Sociedades Mercantiles al Ayuntamiento de Mogán y en la remisión del Presupuesto General al pleno, a la inadecuada formulación de los estados de previsión de gastos e ingresos y programas de las Sociedades Mercantiles y a la omisión de crédito presupuestario para un mercado de abastos, para el impulso de lonjas y para promoción y gestión de la vivienda de protección pública (urbanismo) deben ser admitidas a trámite pero desestimadas conforme a las argumentaciones del apartado B), C) y E) respectivamente . </text:p>
        </text:list-item>
        <text:list-item>
          <text:p text:style-name="P26">Las reclamaciones presentadas por Nueva Canarias respecto de presupuestos participativos y mecanismos de participación ciudadana, el error en el Anexo de Personal en la valoración, por exceso, del complemento específico de determinados puestos de trabajo y la inclusión en el presupuesto de subvenciones directas de carácter nominativo a entidades mercantiles no deben ser admitidas a trámite conforme a la argumentación de los apartados D), F) y G) respectivamente. </text:p>
        </text:list-item>
        <text:list-item>
          <text:p text:style-name="P26">Ante todo lo anterior, al no deberse estimar ninguna de las reclamaciones presentadas, el Pleno municipal debe aprobar definitivamente el Presupuesto General del Ayuntamiento de Mogán para el ejercicio 2024 en los mismo términos en los que fue aprobado inicialmente. </text:p>
        </text:list-item>
      </text:list>
      <text:p text:style-name="P23"/>
      <text:p text:style-name="P21">En virtud de todo lo anterior, y conforme a la competencia que el artículo 169.2 del TRLRHL atribuye al pleno municipal, elevo a éste la presente </text:p>
      <text:p text:style-name="P23"/>
      <text:p text:style-name="P20"><text:span text:style-name="T2">PROPUESTA DE ACUERDO</text:span> </text:p>
      <text:p text:style-name="P21"><text:span text:style-name="T2">Primero.- </text:span>No admitir a trámite las reclamaciones presentadas por Nueva Canarias, referentes a: </text:p>
      <text:list xml:id="list3707468584766696614" text:style-name="L3">
        <text:list-item>
          <text:p text:style-name="P27">Presupuestos participativos y mecanismos de participación ciudadana </text:p>
        </text:list-item>
        <text:list-item>
          <text:p text:style-name="P27">El hipotético error en el Anexo de Personal en la valoración, por exceso, del complemento específico de determinados puestos de trabajo y </text:p>
        </text:list-item>
        <text:list-item>
          <text:p text:style-name="P27">La inclusión en el presupuesto de subvenciones directas de carácter nominativo a entidades mercantiles </text:p>
        </text:list-item>
      </text:list>
      <text:p text:style-name="P23"/>
      <text:p text:style-name="P21"><text:soft-page-break/><text:span text:style-name="T2">Segundo.- </text:span>Admitir a trámite pero desestimar las reclamaciones administrativas presentadas por Nueva Canarias respecto de: </text:p>
      <text:p text:style-name="P21">· La extemporaneidad en la remisión de los estados de las Sociedades Mercantiles al Ayuntamiento de Mogán y en la remisión del Presupuesto General al pleno, </text:p>
      <text:p text:style-name="P21">· La inadecuada formulación de los estados de previsión de gastos e ingresos y programas de las Sociedades Mercantiles y </text:p>
      <text:p text:style-name="P21">· La omisión de crédito presupuestario para un mercado de abastos, para el impulso de lonjas y para promoción y gestión de la vivienda de protección pública (urbanismo) . </text:p>
      <text:p text:style-name="P21"><text:span text:style-name="T2">Tercero.- </text:span>Aprobar definitivamente el Presupuesto General del Ayuntamiento de Mogán para el ejercicio 2024 en los mismos términos en los que fue inicialmente aprobado en sesión plenaria de fecha 17/11/2023. </text:p>
      <text:p text:style-name="P21">Es cuanto se tiene a bien informar.”</text:p>
      <text:p text:style-name="P21"><text:s/></text:p>
      <text:p text:style-name="P18">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15"><text:a xlink:type="simple" xlink:href="http://videoactas.mogan.es/?meeting=video_202101290000000000_FH.mp4&amp;topic=1" text:style-name="Internet_20_link" text:visited-style-name="Visited_20_Internet_20_Link"><text:span text:style-name="T15">http://videoactas.mogan.es/?meeting=video_202312220000000000_FH.mp4&amp;topic=8</text:span></text:a><text:span text:style-name="T16"> </text:span></text:p>
      <text:p text:style-name="P16">El concejal de NC-FAC, don José Javier Romero Alonso, propone dejar sobre la mesa el presente asunto, que se somete a votación y es rechazado por un (1) voto a favor de NC-FAC, dos (2) abstenciones del PSOE y quince (15) votos en contra de JUNTOS POR MOGÁN.</text:p>
      <text:p text:style-name="P17"><text:span text:style-name="T10">Sometida a votación la propuesta dictaminada queda aprobada por quince (15) votos a favor de JUNTOS POR MOGÁN, uno (1) en contra de NC-FAC y dos (2) abstenciones del PSOE.</text:span><text:span text:style-name="T4">&gt;&gt;</text:span></text:p>
      <text:p text:style-name="P13"/>
      <text:p text:style-name="P14">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5">, a fecha indicada en la firma digital.</text:span></text:p>
      <text:p text:style-name="P11"/>
      <table:table table:name="Table4" table:style-name="Table4">
        <table:table-column table:style-name="Table4.A"/>
        <table:table-column table:style-name="Table4.B"/>
        <table:table-column table:style-name="Table4.C"/>
        <table:table-row>
          <table:table-cell table:style-name="Table4.A1" office:value-type="string">
            <text:p text:style-name="P8">Vº Bº,</text:p>
            <text:p text:style-name="P8">La Alcaldía-Presidencia</text:p>
            <text:p text:style-name="P8"/>
            <text:p text:style-name="P8"/>
            <text:p text:style-name="P8">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
            <text:p text:style-name="P5">Fdo.: David Chao Castro</text:p>
            <text:p text:style-name="P6">(Decreto 3146/2016, de 2 de diciembre)</text:p>
          </table:table-cell>
        </table:table-row>
      </table:table>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5</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text:page-number></text:span></text:span><text:span text:style-name="Fuente_20_de_20_párrafo_20_predeter."><text:span text:style-name="MT1"> de </text:span></text:span><text:span text:style-name="Fuente_20_de_20_párrafo_20_predeter."><text:span text:style-name="MT1"><text:page-count>5</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3-12-22T09:47:12.488000000</dc:date>
    <meta:editing-cycles>40</meta:editing-cycles>
    <meta:editing-duration>PT3H32M22S</meta:editing-duration>
    <meta:document-statistic meta:table-count="4" meta:image-count="1" meta:object-count="0" meta:page-count="5" meta:paragraph-count="95" meta:word-count="2377" meta:character-count="15355"/>
    <meta:user-defined meta:name="Información 1"/>
    <meta:user-defined meta:name="Información 2"/>
    <meta:user-defined meta:name="Información 3"/>
    <meta:user-defined meta:name="Información 4"/>
    <meta:template xlink:type="simple" xlink:actuate="onRequest" xlink:title="" xlink:href="../../../cgonzalez/Descargas/cert4078439481829381.odt/Normal.dotm"/>
  </office:meta>
</office:document-meta>
</file>