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Pictures/1000000100000177000000C0F9D0B3CC65B98F13.png" manifest:media-type="image/pn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roman" style:font-pitch="variable"/>
    <style:font-face style:name="Arial Unicode MS" svg:font-family="'Arial Unicode MS'" style:font-family-generic="swiss" style:font-pitch="variable"/>
    <style:font-face style:name="Arial1" svg:font-family="Arial" style:font-family-generic="swiss" style:font-pitch="variable"/>
    <style:font-face style:name="Century Gothic" svg:font-family="'Century Gothic'" style:font-family-generic="swiss" style:font-pitch="variable"/>
    <style:font-face style:name="Courier New" svg:font-family="'Courier New'" style:font-family-generic="modern"/>
    <style:font-face style:name="Mangal" svg:font-family="Mangal" style:font-pitch="variable"/>
    <style:font-face style:name="Mangal1" svg:font-family="Mangal" style:font-family-generic="system" style:font-pitch="variable"/>
    <style:font-face style:name="Microsoft YaHei" svg:font-family="'Microsoft YaHei'" style:font-pitch="variable"/>
    <style:font-face style:name="OpenSymbol" svg:font-family="OpenSymbol"/>
    <style:font-face style:name="OpenSymbol1" svg:font-family="OpenSymbol" style:font-charset="x-symbol"/>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automatic-styles>
    <style:style style:name="P1" style:family="paragraph" style:parent-style-name="Footer">
      <style:paragraph-properties fo:margin-left="0cm" fo:margin-right="0.635cm" fo:text-align="center" style:justify-single-word="false" fo:text-indent="0cm" style:auto-text-indent="false" fo:padding-left="0cm" fo:padding-right="0cm" fo:padding-top="0.035cm" fo:padding-bottom="0cm" fo:border-left="none" fo:border-right="none" fo:border-top="0.51pt solid #000000" fo:border-bottom="none"/>
      <style:text-properties style:font-name="Century Gothic" fo:font-size="8pt" style:font-size-asian="8pt" style:font-name-complex="Century Gothic" style:font-size-complex="8pt"/>
    </style:style>
    <style:style style:name="P2" style:family="paragraph" style:parent-style-name="Standard">
      <style:paragraph-properties style:line-height-at-least="0.847cm" fo:text-align="justify" style:justify-single-word="false"/>
    </style:style>
    <style:style style:name="P3" style:family="paragraph" style:parent-style-name="Standard">
      <style:paragraph-properties style:line-height-at-least="0.847cm" fo:text-align="center" style:justify-single-word="false"/>
      <style:text-properties style:font-name="Arial1" fo:font-size="12pt" fo:font-weight="bold" fo:background-color="transparent" style:font-size-asian="12pt" style:font-weight-asian="bold" style:font-name-complex="Arial1" style:font-size-complex="12pt"/>
    </style:style>
    <style:style style:name="P4" style:family="paragraph" style:parent-style-name="Standard">
      <style:paragraph-properties style:line-height-at-least="0.847cm" fo:text-align="justify" style:justify-single-word="false"/>
      <style:text-properties style:font-name="Arial1" fo:font-size="10.5pt" style:font-size-asian="10.5pt" style:font-name-complex="Arial1" style:font-size-complex="10.5pt"/>
    </style:style>
    <style:style style:name="P5" style:family="paragraph" style:parent-style-name="Standard">
      <style:paragraph-properties style:line-height-at-least="0cm" fo:text-align="justify" style:justify-single-word="false"/>
      <style:text-properties style:font-name="Arial1" fo:font-size="10.5pt" style:font-size-asian="10.5pt" style:font-name-complex="Arial1" style:font-size-complex="10.5pt"/>
    </style:style>
    <style:style style:name="P6" style:family="paragraph" style:parent-style-name="Standard">
      <style:paragraph-properties fo:text-align="justify" style:justify-single-word="false"/>
      <style:text-properties style:font-name="Arial1" fo:font-size="10.5pt" style:font-size-asian="10.5pt" style:font-name-complex="Arial1" style:font-size-complex="10.5pt"/>
    </style:style>
    <style:style style:name="P7" style:family="paragraph" style:parent-style-name="Standard">
      <style:paragraph-properties fo:text-align="justify" style:justify-single-word="false" style:text-autospace="none"/>
      <style:text-properties style:font-name="Arial1" fo:font-size="10.5pt" style:font-size-asian="10.5pt" style:font-name-complex="Arial1" style:font-size-complex="10.5pt"/>
    </style:style>
    <style:style style:name="P8" style:family="paragraph" style:parent-style-name="Standard">
      <style:paragraph-properties fo:margin-left="0cm" fo:margin-right="0cm" fo:text-align="justify" style:justify-single-word="false" fo:text-indent="1.249cm" style:auto-text-indent="false" style:text-autospace="none"/>
      <style:text-properties style:font-name="Arial1" fo:font-size="10.5pt" style:font-size-asian="10.5pt" style:font-name-complex="Arial1" style:font-size-complex="10.5pt"/>
    </style:style>
    <style:style style:name="P9" style:family="paragraph" style:parent-style-name="Standard">
      <style:paragraph-properties fo:margin-left="0cm" fo:margin-right="0cm" fo:text-align="justify" style:justify-single-word="false" fo:text-indent="0cm" style:auto-text-indent="false" style:text-autospace="none"/>
      <style:text-properties style:font-name="Arial1" fo:font-size="10.5pt" style:font-size-asian="10.5pt" style:font-name-complex="Arial1" style:font-size-complex="10.5pt"/>
    </style:style>
    <style:style style:name="P10" style:family="paragraph" style:parent-style-name="Standard">
      <style:paragraph-properties fo:margin-left="0cm" fo:margin-right="0cm" fo:text-align="justify" style:justify-single-word="false" fo:text-indent="1.249cm" style:auto-text-indent="false"/>
      <style:text-properties style:font-name="Arial1" fo:font-size="10.5pt" style:font-size-asian="10.5pt" style:font-name-complex="Arial1" style:font-size-complex="10.5pt"/>
    </style:style>
    <style:style style:name="P11" style:family="paragraph" style:parent-style-name="Text_20_body">
      <style:paragraph-properties fo:margin-left="0cm" fo:margin-right="0cm" fo:text-align="justify" style:justify-single-word="false" fo:text-indent="1.249cm" style:auto-text-indent="false"/>
      <style:text-properties style:font-name="Arial1" fo:font-size="10.5pt" style:font-size-asian="10.5pt" style:font-name-complex="Arial1" style:font-size-complex="10.5pt"/>
    </style:style>
    <style:style style:name="P12" style:family="paragraph" style:parent-style-name="Text_20_body">
      <style:paragraph-properties fo:text-align="justify" style:justify-single-word="false"/>
      <style:text-properties style:font-name="Arial1" fo:font-size="10.5pt" style:font-size-asian="10.5pt" style:font-name-complex="Arial1" style:font-size-complex="10.5pt"/>
    </style:style>
    <style:style style:name="P13" style:family="paragraph" style:parent-style-name="Text_20_body_20_indent">
      <style:paragraph-properties fo:margin-left="0cm" fo:margin-right="0cm" fo:line-height="100%" fo:text-indent="1.249cm" style:auto-text-indent="false"/>
      <style:text-properties style:font-name="Arial1" fo:font-size="10.5pt" style:font-size-asian="10.5pt" style:font-name-complex="Arial1" style:font-size-complex="10.5pt"/>
    </style:style>
    <style:style style:name="P14" style:family="paragraph" style:parent-style-name="Standard">
      <style:paragraph-properties fo:text-align="justify" style:justify-single-word="false"/>
      <style:text-properties style:font-name="Arial1" fo:font-size="10.5pt" fo:font-weight="bold" style:font-size-asian="10.5pt" style:font-weight-asian="bold" style:font-name-complex="Arial1" style:font-size-complex="10.5pt"/>
    </style:style>
    <style:style style:name="P15" style:family="paragraph" style:parent-style-name="Standard">
      <style:paragraph-properties fo:margin-left="0cm" fo:margin-right="0cm" fo:text-align="justify" style:justify-single-word="false" fo:text-indent="1.249cm" style:auto-text-indent="false"/>
      <style:text-properties style:font-name="Arial1" fo:font-size="10.5pt" fo:font-weight="bold" style:font-size-asian="10.5pt" style:font-weight-asian="bold" style:font-name-complex="Arial1" style:font-size-complex="10.5pt"/>
    </style:style>
    <style:style style:name="P16" style:family="paragraph" style:parent-style-name="Standard">
      <style:paragraph-properties fo:margin-left="0cm" fo:margin-right="0cm" fo:text-align="justify" style:justify-single-word="false" fo:text-indent="0cm" style:auto-text-indent="false"/>
      <style:text-properties style:font-name="Arial1" fo:font-size="10.5pt" fo:font-weight="bold" style:font-size-asian="10.5pt" style:font-weight-asian="bold" style:font-name-complex="Arial1" style:font-size-complex="10.5pt"/>
    </style:style>
    <style:style style:name="P17" style:family="paragraph" style:parent-style-name="Standard">
      <style:paragraph-properties fo:text-align="justify" style:justify-single-word="false"/>
      <style:text-properties style:font-name="Arial1" fo:font-size="10.5pt" fo:font-weight="bold" fo:background-color="#ffff00" style:font-size-asian="10.5pt" style:font-weight-asian="bold" style:font-name-complex="Arial1" style:font-size-complex="10.5pt"/>
    </style:style>
    <style:style style:name="P18" style:family="paragraph" style:parent-style-name="Standard">
      <style:paragraph-properties fo:text-align="justify" style:justify-single-word="false"/>
      <style:text-properties style:font-name="Arial1" fo:font-size="10.5pt" fo:language="es" fo:country="ES" style:font-size-asian="10.5pt" style:font-name-complex="Arial1" style:font-size-complex="10.5pt"/>
    </style:style>
    <style:style style:name="P19" style:family="paragraph" style:parent-style-name="Standard">
      <style:paragraph-properties fo:text-align="justify" style:justify-single-word="false"/>
      <style:text-properties style:font-name="Arial1" fo:font-size="10.5pt" fo:language="es" fo:country="ES" fo:background-color="transparent" style:font-size-asian="10.5pt" style:font-name-complex="Arial1" style:font-size-complex="10.5pt"/>
    </style:style>
    <style:style style:name="P20" style:family="paragraph" style:parent-style-name="Standard">
      <style:paragraph-properties fo:margin-left="0cm" fo:margin-right="0cm" fo:text-align="justify" style:justify-single-word="false" fo:text-indent="1.249cm" style:auto-text-indent="false"/>
      <style:text-properties style:font-name="Arial1" fo:font-size="10.5pt" fo:font-weight="normal" fo:background-color="transparent" style:font-size-asian="10.5pt" style:font-weight-asian="normal" style:font-name-complex="Arial1" style:font-size-complex="10.5pt" style:font-weight-complex="normal"/>
    </style:style>
    <style:style style:name="P21" style:family="paragraph" style:parent-style-name="Text_20_body">
      <style:paragraph-properties fo:margin-left="0cm" fo:margin-right="0cm" fo:text-align="justify" style:justify-single-word="false" fo:text-indent="1.249cm" style:auto-text-indent="false"/>
      <style:text-properties style:font-name="Arial1" fo:font-size="10.5pt" fo:font-weight="normal" fo:background-color="transparent" style:font-size-asian="10.5pt" style:font-weight-asian="normal" style:font-name-complex="Arial1" style:font-size-complex="10.5pt" style:font-weight-complex="normal"/>
    </style:style>
    <style:style style:name="P22" style:family="paragraph" style:parent-style-name="Text_20_body">
      <style:paragraph-properties fo:text-align="justify" style:justify-single-word="false"/>
      <style:text-properties style:font-name="Arial1" fo:font-size="10.5pt" fo:background-color="#ff3333" style:font-size-asian="10.5pt" style:font-name-complex="Arial1" style:font-size-complex="10.5pt"/>
    </style:style>
    <style:style style:name="P23" style:family="paragraph" style:parent-style-name="Standard">
      <style:paragraph-properties fo:text-align="justify" style:justify-single-word="false"/>
      <style:text-properties style:font-name="Arial1" fo:font-size="10pt" fo:language="es" fo:country="ES" style:font-size-asian="10pt" style:font-name-complex="Arial1" style:font-size-complex="10pt"/>
    </style:style>
    <style:style style:name="P24" style:family="paragraph" style:parent-style-name="Standard">
      <style:paragraph-properties fo:text-align="justify" style:justify-single-word="false"/>
      <style:text-properties style:font-name="Arial1" fo:font-size="10pt" fo:language="es" fo:country="ES" fo:font-weight="bold" style:font-size-asian="10pt" style:font-weight-asian="bold" style:font-name-complex="Arial1" style:font-size-complex="10pt" style:font-weight-complex="bold"/>
    </style:style>
    <style:style style:name="P25" style:family="paragraph" style:parent-style-name="Standard">
      <style:paragraph-properties style:line-height-at-least="0.847cm" fo:text-align="justify" style:justify-single-word="false"/>
      <style:text-properties style:font-name="Arial1" fo:font-size="11pt" fo:background-color="transparent" style:font-size-asian="11pt" style:font-name-complex="Arial1" style:font-size-complex="11pt"/>
    </style:style>
    <style:style style:name="P26" style:family="paragraph" style:parent-style-name="Text_20_body">
      <style:paragraph-properties fo:text-align="justify" style:justify-single-word="false"/>
      <style:text-properties style:font-name="Arial1" fo:font-size="11pt" style:text-underline-style="none" fo:font-weight="bold" style:font-size-asian="11pt" style:font-weight-asian="bold" style:font-name-complex="Arial1" style:font-size-complex="11pt"/>
    </style:style>
    <style:style style:name="P27" style:family="paragraph" style:parent-style-name="Text_20_body">
      <style:paragraph-properties fo:text-align="justify" style:justify-single-word="false"/>
      <style:text-properties style:font-name="Arial1" fo:font-size="11pt" style:text-underline-style="none" fo:font-weight="bold" fo:background-color="transparent" style:font-size-asian="11pt" style:font-weight-asian="bold" style:font-name-complex="Arial1" style:font-size-complex="11pt"/>
    </style:style>
    <style:style style:name="P28" style:family="paragraph" style:parent-style-name="Text_20_body">
      <style:paragraph-properties fo:text-align="justify" style:justify-single-word="false"/>
      <style:text-properties style:font-name="Arial1" fo:font-size="11pt" fo:font-weight="bold" style:font-size-asian="11pt" style:font-weight-asian="bold" style:font-name-complex="Arial1" style:font-size-complex="11pt"/>
    </style:style>
    <style:style style:name="P29" style:family="paragraph" style:parent-style-name="Text_20_body">
      <style:paragraph-properties fo:text-align="justify" style:justify-single-word="false"/>
      <style:text-properties style:font-name="Arial1" fo:font-size="11pt" style:font-size-asian="11pt" style:font-name-complex="Arial1" style:font-size-complex="11pt"/>
    </style:style>
    <style:style style:name="P30" style:family="paragraph" style:parent-style-name="Text_20_body">
      <style:paragraph-properties fo:text-align="justify" style:justify-single-word="false"/>
      <style:text-properties style:font-name="Arial1" fo:font-size="11pt" fo:background-color="#ffff00" style:font-size-asian="11pt" style:font-name-complex="Arial1" style:font-size-complex="11pt"/>
    </style:style>
    <style:style style:name="P31" style:family="paragraph" style:parent-style-name="Text_20_body">
      <style:paragraph-properties fo:margin-left="0cm" fo:margin-right="0cm" fo:text-align="justify" style:justify-single-word="false" fo:text-indent="0.635cm" style:auto-text-indent="false"/>
      <style:text-properties style:font-name="Arial1" fo:font-size="11pt" style:text-underline-style="solid" style:text-underline-width="auto" style:text-underline-color="font-color" fo:font-weight="bold" style:font-size-asian="11pt" style:font-weight-asian="bold" style:font-name-complex="Arial1" style:font-size-complex="11pt"/>
    </style:style>
    <style:style style:name="P32" style:family="paragraph" style:parent-style-name="Standard">
      <style:paragraph-properties fo:margin-left="0cm" fo:margin-right="0cm" fo:text-align="justify" style:justify-single-word="false" fo:text-indent="1.249cm" style:auto-text-indent="false"/>
    </style:style>
    <style:style style:name="P33" style:family="paragraph" style:parent-style-name="Text_20_body">
      <style:paragraph-properties fo:text-align="justify" style:justify-single-word="false"/>
    </style:style>
    <style:style style:name="P34" style:family="paragraph" style:parent-style-name="Text_20_body_20_indent">
      <style:paragraph-properties fo:margin-left="0cm" fo:margin-right="0cm" fo:line-height="100%" fo:text-indent="1.249cm" style:auto-text-indent="false"/>
    </style:style>
    <style:style style:name="P35" style:family="paragraph" style:parent-style-name="Text_20_body">
      <style:paragraph-properties fo:text-align="justify" style:justify-single-word="false" fo:orphans="2" fo:widows="2" fo:hyphenation-ladder-count="no-limit" style:writing-mode="lr-tb"/>
      <style:text-properties style:use-window-font-color="true" loext:opacity="0%" style:font-name="Arial1" fo:font-size="10.5pt" fo:language="es" fo:country="ES" style:font-name-asian="Times New Roman" style:font-size-asian="10.5pt" style:language-asian="zh" style:country-asian="CN" style:font-name-complex="Arial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6" style:family="paragraph" style:parent-style-name="Text_20_body">
      <style:paragraph-properties fo:text-align="justify" style:justify-single-word="false" fo:orphans="2" fo:widows="2" fo:hyphenation-ladder-count="no-limit" style:writing-mode="lr-tb"/>
      <style:text-properties style:use-window-font-color="true" loext:opacity="0%" style:font-name="Arial1" fo:font-size="10.5pt" fo:language="es" fo:country="ES" fo:background-color="transparent" style:font-name-asian="Times New Roman" style:font-size-asian="10.5pt" style:language-asian="zh" style:country-asian="CN" style:font-name-complex="Arial1" style:font-size-complex="10.5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37" style:family="paragraph" style:parent-style-name="Standard">
      <style:paragraph-properties fo:text-align="justify" style:justify-single-word="false"/>
      <style:text-properties style:use-window-font-color="true" loext:opacity="0%" style:font-name="Arial1" fo:font-size="10.5pt" fo:language="es" fo:country="ES" fo:background-color="transparent" style:font-size-asian="10.5pt" style:font-name-complex="Arial1" style:font-size-complex="10.5pt"/>
    </style:style>
    <style:style style:name="P38" style:family="paragraph" style:parent-style-name="Standard">
      <style:paragraph-properties fo:text-align="justify" style:justify-single-word="false"/>
      <style:text-properties style:use-window-font-color="true" loext:opacity="0%" style:font-name="Arial1" fo:font-size="10.5pt" fo:language="es" fo:country="ES" style:font-size-asian="10.5pt" style:font-name-complex="Arial1" style:font-size-complex="10.5pt"/>
    </style:style>
    <style:style style:name="P39" style:family="paragraph" style:parent-style-name="Standard">
      <style:paragraph-properties fo:text-align="justify" style:justify-single-word="false"/>
      <style:text-properties style:use-window-font-color="true" loext:opacity="0%" style:font-name="Arial1" fo:font-size="10.5pt" fo:language="es" fo:country="ES" officeooo:paragraph-rsid="0011ed05" style:font-size-asian="10.5pt" style:font-name-complex="Arial1" style:font-size-complex="10.5pt"/>
    </style:style>
    <style:style style:name="P40" style:family="paragraph" style:parent-style-name="Normal_2b_1">
      <style:paragraph-properties fo:margin-left="0cm" fo:margin-right="0cm" fo:text-align="justify" style:justify-single-word="false" fo:text-indent="1.249cm" style:auto-text-indent="false"/>
      <style:text-properties style:use-window-font-color="true" loext:opacity="0%" style:font-name="Arial1" fo:font-size="10.5pt" style:font-size-asian="10.5pt" style:font-name-complex="Arial1" style:font-size-complex="10.5pt"/>
    </style:style>
    <style:style style:name="P41" style:family="paragraph" style:parent-style-name="Text_20_body_20_indent">
      <style:paragraph-properties fo:margin-left="0cm" fo:margin-right="0cm" fo:line-height="100%" fo:text-indent="1.249cm" style:auto-text-indent="false"/>
      <style:text-properties style:use-window-font-color="true" loext:opacity="0%" style:font-name="Arial1" fo:font-size="10.5pt" style:font-size-asian="10.5pt" style:font-name-complex="Arial1" style:font-size-complex="10.5pt"/>
    </style:style>
    <style:style style:name="P42" style:family="paragraph" style:parent-style-name="Standard">
      <style:paragraph-properties fo:text-align="justify" style:justify-single-word="false"/>
      <style:text-properties style:use-window-font-color="true" loext:opacity="0%" style:font-name="Arial1" fo:font-size="10pt" fo:language="es" fo:country="ES" style:font-size-asian="10pt" style:font-name-complex="Arial1" style:font-size-complex="10pt"/>
    </style:style>
    <style:style style:name="P43" style:family="paragraph" style:parent-style-name="Standard">
      <style:paragraph-properties fo:text-align="justify" style:justify-single-word="false"/>
      <style:text-properties style:use-window-font-color="true" loext:opacity="0%" style:font-name="Arial1" fo:font-size="10pt" fo:language="es" fo:country="ES" officeooo:paragraph-rsid="000b0f72" style:font-size-asian="10pt" style:font-name-complex="Arial1" style:font-size-complex="10pt"/>
    </style:style>
    <style:style style:name="P44" style:family="paragraph" style:parent-style-name="Text_20_body">
      <style:paragraph-properties fo:text-align="justify" style:justify-single-word="false"/>
      <style:text-properties fo:font-size="11pt" style:font-size-asian="11pt" style:font-size-complex="11pt"/>
    </style:style>
    <style:style style:name="P45" style:family="paragraph" style:parent-style-name="Default">
      <style:paragraph-properties fo:text-align="justify" style:justify-single-word="false"/>
      <style:text-properties fo:color="#c9211e" loext:opacity="100%" style:font-name="Arial1" fo:font-size="10.5pt" fo:background-color="transparent" style:font-size-asian="10.5pt" style:font-name-complex="Arial1" style:font-size-complex="10.5pt"/>
    </style:style>
    <style:style style:name="P46" style:family="paragraph" style:parent-style-name="Text_20_body_20_indent">
      <style:paragraph-properties fo:margin-left="0cm" fo:margin-right="0cm" fo:line-height="100%" fo:text-indent="1.249cm" style:auto-text-indent="false"/>
      <style:text-properties fo:color="#c9211e" loext:opacity="100%" style:font-name="Arial1" fo:font-size="10.5pt" fo:background-color="#ff0000" style:font-size-asian="10.5pt" style:font-name-complex="Arial1" style:font-size-complex="10.5pt"/>
    </style:style>
    <style:style style:name="P47" style:family="paragraph" style:parent-style-name="Sangría_20_de_20_t._20_independiente">
      <style:paragraph-properties fo:margin-left="0cm" fo:margin-right="0cm" fo:text-align="justify" style:justify-single-word="false" fo:text-indent="1.249cm" style:auto-text-indent="false"/>
      <style:text-properties fo:color="#c9211e" loext:opacity="100%"/>
    </style:style>
    <style:style style:name="P48" style:family="paragraph" style:parent-style-name="Standard">
      <style:paragraph-properties fo:text-align="justify" style:justify-single-word="false"/>
      <style:text-properties fo:color="#ff0000" loext:opacity="100%" style:font-name="Arial1" fo:font-size="10pt" fo:language="es" fo:country="ES" style:font-size-asian="10pt" style:font-name-complex="Arial1" style:font-size-complex="10pt"/>
    </style:style>
    <style:style style:name="P49" style:family="paragraph" style:parent-style-name="Standard">
      <style:paragraph-properties fo:text-align="justify" style:justify-single-word="false"/>
      <style:text-properties fo:color="#ff0000" loext:opacity="100%" style:font-name="Arial1" fo:font-size="10pt" fo:language="es" fo:country="ES" officeooo:paragraph-rsid="000b0f72" style:font-size-asian="10pt" style:font-name-complex="Arial1" style:font-size-complex="10pt"/>
    </style:style>
    <style:style style:name="P50" style:family="paragraph" style:parent-style-name="Standard">
      <style:paragraph-properties fo:text-align="justify" style:justify-single-word="false"/>
      <style:text-properties fo:color="#ff0000" loext:opacity="100%" style:font-name="Arial1" fo:font-size="10.5pt" fo:language="es" fo:country="ES" style:font-size-asian="10.5pt" style:font-name-complex="Arial1" style:font-size-complex="10.5pt"/>
    </style:style>
    <style:style style:name="P51" style:family="paragraph" style:parent-style-name="Text_20_body">
      <style:paragraph-properties fo:text-align="justify" style:justify-single-word="false" fo:orphans="2" fo:widows="2" fo:hyphenation-ladder-count="no-limit" style:writing-mode="lr-tb"/>
      <style:text-properties fo:color="#ff0000" loext:opacity="100%" fo:hyphenate="false" fo:hyphenation-remain-char-count="2" fo:hyphenation-push-char-count="2" loext:hyphenation-no-caps="false" loext:hyphenation-no-last-word="false" loext:hyphenation-word-char-count="no-limit" loext:hyphenation-zone="no-limit"/>
    </style:style>
    <style:style style:name="P52" style:family="paragraph" style:parent-style-name="Standard" style:master-page-name="Standard">
      <style:paragraph-properties fo:margin-left="0cm" fo:margin-right="0cm" style:line-height-at-least="0.847cm" fo:text-align="center" style:justify-single-word="false" fo:text-indent="-0.25cm" style:auto-text-indent="false" style:page-number="auto"/>
      <style:text-properties style:font-name="Arial1" fo:font-size="12pt" fo:font-weight="bold" fo:background-color="transparent" style:font-size-asian="12pt" style:font-weight-asian="bold" style:font-name-complex="Arial1" style:font-size-complex="12pt"/>
    </style:style>
    <style:style style:name="P53" style:family="paragraph" style:parent-style-name="Standard" style:list-style-name="L1">
      <style:paragraph-properties fo:margin-left="0cm" fo:margin-right="0cm" fo:text-align="justify" style:justify-single-word="false" fo:text-indent="1.249cm" style:auto-text-indent="false" style:text-autospace="none"/>
      <style:text-properties style:font-name="Arial1" fo:font-size="10.5pt" style:font-size-asian="10.5pt" style:font-name-complex="Arial1" style:font-size-complex="10.5pt"/>
    </style:style>
    <style:style style:name="T1" style:family="text">
      <style:text-properties style:font-name="Arial1" fo:font-size="11pt" style:font-size-asian="11pt" style:font-name-complex="Arial1" style:font-size-complex="11pt"/>
    </style:style>
    <style:style style:name="T2" style:family="text">
      <style:text-properties style:font-name="Arial1" fo:font-size="10.5pt" style:font-size-asian="10.5pt" style:font-name-complex="Arial1" style:font-size-complex="10.5pt"/>
    </style:style>
    <style:style style:name="T3" style:family="text">
      <style:text-properties style:font-name="Arial1" fo:font-size="10.5pt" officeooo:rsid="00042b13" style:font-size-asian="10.5pt" style:font-name-complex="Arial1" style:font-size-complex="10.5pt"/>
    </style:style>
    <style:style style:name="T4" style:family="text">
      <style:text-properties style:font-name="Arial1" fo:font-size="10.5pt" officeooo:rsid="000998b5" style:font-size-asian="10.5pt" style:font-name-complex="Arial1" style:font-size-complex="10.5pt"/>
    </style:style>
    <style:style style:name="T5" style:family="text">
      <style:text-properties style:font-name="Arial1" fo:font-size="10.5pt" fo:background-color="transparent" loext:char-shading-value="0" style:font-size-asian="10.5pt" style:font-name-complex="Arial1" style:font-size-complex="10.5pt"/>
    </style:style>
    <style:style style:name="T6" style:family="text">
      <style:text-properties style:font-name="Arial1" fo:font-size="10.5pt" fo:font-weight="normal" style:font-size-asian="10.5pt" style:font-weight-asian="normal" style:font-name-complex="Arial1" style:font-size-complex="10.5pt" style:font-weight-complex="normal"/>
    </style:style>
    <style:style style:name="T7" style:family="text">
      <style:text-properties style:font-name="Arial1" fo:font-size="10.5pt" fo:font-weight="normal" officeooo:rsid="00042b13" style:font-size-asian="10.5pt" style:font-weight-asian="normal" style:font-name-complex="Arial1" style:font-size-complex="10.5pt" style:font-weight-complex="normal"/>
    </style:style>
    <style:style style:name="T8" style:family="text">
      <style:text-properties style:font-name="Arial1" fo:font-size="10.5pt" fo:language="es" fo:country="ES" style:font-name-asian="Times New Roman" style:font-size-asian="10.5pt" style:language-asian="zh" style:country-asian="CN" style:font-name-complex="Arial1" style:font-size-complex="10.5pt" style:language-complex="ar" style:country-complex="SA"/>
    </style:style>
    <style:style style:name="T9" style:family="text">
      <style:text-properties fo:font-size="10pt" style:font-size-asian="10pt" style:font-size-complex="10pt"/>
    </style:style>
    <style:style style:name="T10" style:family="text">
      <style:text-properties fo:font-size="10pt" officeooo:rsid="00048a52" style:font-size-asian="10pt" style:font-size-complex="10pt"/>
    </style:style>
    <style:style style:name="T11" style:family="text">
      <style:text-properties style:font-name="Arial" fo:background-color="transparent" loext:char-shading-value="0"/>
    </style:style>
    <style:style style:name="T12" style:family="text">
      <style:text-properties style:use-window-font-color="true" loext:opacity="0%"/>
    </style:style>
    <style:style style:name="T13" style:family="text">
      <style:text-properties style:use-window-font-color="true" loext:opacity="0%" style:font-name="Arial1" fo:font-size="10.5pt" fo:font-weight="normal" style:font-size-asian="10.5pt" style:font-weight-asian="normal" style:font-name-complex="Arial1" style:font-size-complex="10.5pt" style:font-weight-complex="normal"/>
    </style:style>
    <style:style style:name="T14" style:family="text">
      <style:text-properties style:use-window-font-color="true" loext:opacity="0%" style:font-name="Arial1" fo:font-size="10.5pt" fo:background-color="transparent" loext:char-shading-value="0" style:font-size-asian="10.5pt" style:font-name-complex="Arial1" style:font-size-complex="10.5pt"/>
    </style:style>
    <style:style style:name="T15" style:family="text">
      <style:text-properties style:use-window-font-color="true" loext:opacity="0%" style:font-name="Arial1" fo:font-size="10.5pt" fo:language="es" fo:country="ES" style:font-name-asian="Times New Roman" style:font-size-asian="10.5pt" style:language-asian="zh" style:country-asian="CN" style:font-name-complex="Arial1" style:font-size-complex="10.5pt" style:language-complex="ar" style:country-complex="SA"/>
    </style:style>
    <style:style style:name="T16" style:family="text">
      <style:text-properties style:use-window-font-color="true" loext:opacity="0%" style:font-name="Arial1" fo:font-size="10.5pt" fo:language="es" fo:country="ES" officeooo:rsid="001463ef" style:font-name-asian="Times New Roman" style:font-size-asian="10.5pt" style:language-asian="zh" style:country-asian="CN" style:font-name-complex="Arial1" style:font-size-complex="10.5pt" style:language-complex="ar" style:country-complex="SA"/>
    </style:style>
    <style:style style:name="T17" style:family="text">
      <style:text-properties style:use-window-font-color="true" loext:opacity="0%" style:font-name="Arial" fo:font-size="10.5pt" fo:background-color="transparent" loext:char-shading-value="0" style:font-size-asian="10.5pt" style:font-name-complex="Arial1" style:font-size-complex="10.5pt"/>
    </style:style>
    <style:style style:name="T18" style:family="text">
      <style:text-properties style:use-window-font-color="true" loext:opacity="0%" officeooo:rsid="000cc19d"/>
    </style:style>
    <style:style style:name="T19" style:family="text">
      <style:text-properties fo:background-color="transparent" loext:char-shading-value="0"/>
    </style:style>
    <style:style style:name="T20" style:family="text">
      <style:text-properties officeooo:rsid="00083155" fo:background-color="transparent" loext:char-shading-value="0"/>
    </style:style>
    <style:style style:name="T21" style:family="text">
      <style:text-properties officeooo:rsid="000d8432" fo:background-color="transparent" loext:char-shading-value="0"/>
    </style:style>
    <style:style style:name="T22" style:family="text">
      <style:text-properties officeooo:rsid="00042b13"/>
    </style:style>
    <style:style style:name="T23" style:family="text">
      <style:text-properties officeooo:rsid="00048a52"/>
    </style:style>
    <style:style style:name="T24" style:family="text">
      <style:text-properties officeooo:rsid="0006711a"/>
    </style:style>
    <style:style style:name="T25" style:family="text">
      <style:text-properties officeooo:rsid="0006c093"/>
    </style:style>
    <style:style style:name="T26" style:family="text">
      <style:text-properties officeooo:rsid="0008076c"/>
    </style:style>
    <style:style style:name="T27" style:family="text">
      <style:text-properties officeooo:rsid="00083155"/>
    </style:style>
    <style:style style:name="T28" style:family="text">
      <style:text-properties officeooo:rsid="0008ef58"/>
    </style:style>
    <style:style style:name="T29" style:family="text">
      <style:text-properties officeooo:rsid="000af7f7"/>
    </style:style>
    <style:style style:name="T30" style:family="text">
      <style:text-properties officeooo:rsid="000b0f72"/>
    </style:style>
    <style:style style:name="T31" style:family="text">
      <style:text-properties fo:font-size="10.5pt" fo:background-color="transparent" loext:char-shading-value="0" style:font-size-asian="10.5pt" style:font-size-complex="10.5pt"/>
    </style:style>
    <style:style style:name="T32" style:family="text">
      <style:text-properties fo:font-size="10.5pt" officeooo:rsid="000b0f72" fo:background-color="transparent" loext:char-shading-value="0" style:font-size-asian="10.5pt" style:font-size-complex="10.5pt"/>
    </style:style>
    <style:style style:name="T33" style:family="text">
      <style:text-properties officeooo:rsid="000c0683"/>
    </style:style>
    <style:style style:name="T34" style:family="text">
      <style:text-properties officeooo:rsid="000cc19d"/>
    </style:style>
    <style:style style:name="T35" style:family="text">
      <style:text-properties officeooo:rsid="000d8432"/>
    </style:style>
    <style:style style:name="T36" style:family="text">
      <style:text-properties officeooo:rsid="0010cbd4"/>
    </style:style>
    <style:style style:name="T37" style:family="text">
      <style:text-properties officeooo:rsid="0011ed05"/>
    </style:style>
    <style:style style:name="T38" style:family="text">
      <style:text-properties officeooo:rsid="00120221"/>
    </style:style>
    <style:style style:name="T39" style:family="text">
      <style:text-properties officeooo:rsid="001463ef"/>
    </style:style>
    <style:style style:name="T40" style:family="text"/>
    <style:style style:name="fr1" style:family="graphic" style:parent-style-name="Frame">
      <style:graphic-properties style:wrap="dynamic" style:number-wrapped-paragraphs="no-limit" style:vertical-pos="from-top" style:vertical-rel="paragraph" style:horizontal-pos="from-left" style:horizontal-rel="page" fo:background-color="#ffffff" style:background-transparency="100%" draw:fill="solid" draw:fill-color="#ffffff" draw:opacity="0%" fo:padding="0.026cm" fo:border="none"/>
    </style:style>
    <style:style style:name="fr2"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text:list-style style:name="L1">
      <text:list-level-style-bullet text:level="1" text:style-name="Bullet_20_Symbols" loext:num-list-format="%1%" text:bullet-char="–">
        <style:list-level-properties text:list-level-position-and-space-mode="label-alignment">
          <style:list-level-label-alignment text:label-followed-by="listtab" text:list-tab-stop-position="1.27cm" fo:text-indent="-0.635cm" fo:margin-left="1.27cm"/>
        </style:list-level-properties>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1.905cm" fo:text-indent="-0.635cm" fo:margin-left="1.905cm"/>
        </style:list-level-properties>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2.54cm" fo:text-indent="-0.635cm" fo:margin-left="2.54cm"/>
        </style:list-level-properties>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3.175cm" fo:text-indent="-0.635cm" fo:margin-left="3.175cm"/>
        </style:list-level-properties>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3.81cm" fo:text-indent="-0.635cm" fo:margin-left="3.81cm"/>
        </style:list-level-properties>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4.445cm" fo:text-indent="-0.635cm" fo:margin-left="4.445cm"/>
        </style:list-level-properties>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5.08cm" fo:text-indent="-0.635cm" fo:margin-left="5.08cm"/>
        </style:list-level-properties>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5.715cm" fo:text-indent="-0.635cm" fo:margin-left="5.715cm"/>
        </style:list-level-properties>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6.35cm" fo:text-indent="-0.635cm" fo:margin-left="6.35cm"/>
        </style:list-level-properties>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6.985cm" fo:text-indent="-0.635cm" fo:margin-left="6.985cm"/>
        </style:list-level-properties>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52">DOCUMENTACIÓN COMPLEMENTARIA</text:p>
      <text:p text:style-name="P3"/>
      <text:p text:style-name="P3">INFORME ECONÓMICO FINANCIERO</text:p>
      <text:p text:style-name="P25"/>
      <text:p text:style-name="P3">ÍNDICE</text:p>
      <text:p text:style-name="P2"><text:span text:style-name="T1"><text:s/></text:span><text:span text:style-name="T2">Consideraciones Generales.</text:span></text:p>
      <text:p text:style-name="P4"/>
      <text:p text:style-name="P4">1º.- Bases Utilizadas en la Evaluación de los Ingresos.</text:p>
      <text:p text:style-name="P4"><text:tab/>1.1.- Ingresos por Operaciones Corrientes.</text:p>
      <text:p text:style-name="P5"/>
      <text:p text:style-name="P5"><text:tab/><text:tab/>1.1.1.- Impuestos Directos.</text:p>
      <text:p text:style-name="P5"><text:tab/><text:tab/>1.1.2.- Impuestos Indirectos.</text:p>
      <text:p text:style-name="P5"><text:tab/><text:tab/>1.1.3.- Tasas y Otros Ingresos.</text:p>
      <text:p text:style-name="P5"><text:tab/><text:tab/>1.1.4.- Transferencias Corrientes.</text:p>
      <text:p text:style-name="P5"><text:tab/><text:tab/>1.1.5.- Ingresos Patrimoniales.</text:p>
      <text:p text:style-name="P5"/>
      <text:p text:style-name="P6"><text:tab/>1.2.- Ingresos por Operaciones de Capital.</text:p>
      <text:p text:style-name="P6"/>
      <text:p text:style-name="P5"><text:tab/><text:tab/>1.2.1.- Enajenación de Inversiones Reales.</text:p>
      <text:p text:style-name="P5"><text:tab/><text:tab/>1.2.2.- Transferencias de Capital.</text:p>
      <text:p text:style-name="P4"/>
      <text:p text:style-name="P6"><text:tab/>1.3.- Ingresos por Operaciones Financieras.</text:p>
      <text:p text:style-name="P6"/>
      <text:p text:style-name="P5"><text:tab/><text:tab/>1.3.1.- Activos Financieros.</text:p>
      <text:p text:style-name="P5"><text:tab/><text:tab/>1.3.2.- Pasivos Financieros.</text:p>
      <text:p text:style-name="P6"/>
      <text:p text:style-name="P6">2º.- Bases utilizadas para la evaluación de las operaciones de crédito previstas.</text:p>
      <text:p text:style-name="P6"/>
      <text:p text:style-name="P6"/>
      <text:p text:style-name="P6"/>
      <text:p text:style-name="P6">3º.- Suficiencia de los Créditos para Atender el Cumplimiento de las Obligaciones Exigibles y los Gastos de Funcionamiento de los Servicios.</text:p>
      <text:p text:style-name="P4"/>
      <text:p text:style-name="P4">4º.- Efectiva Nivelación del Presupuesto.</text:p>
      <text:p text:style-name="P2"/>
      <text:p text:style-name="P2"/>
      <text:p text:style-name="P2"/>
      <text:p text:style-name="P2"/>
      <text:p text:style-name="P2"><text:soft-page-break/><text:span text:style-name="T1"><text:tab/>Consideraciones Generales.-</text:span></text:p>
      <text:p text:style-name="P6"/>
      <text:p text:style-name="P13">El presente informe tiene como finalidad explicar y justificar las bases utilizadas para la evaluación de las previsiones de ingresos del Presupuesto del Ayuntamiento para el ejercicio 202<text:span text:style-name="T22">4</text:span>, dando cumplimiento a lo dispuesto en el apartado g), del artículo 168 del Real Decreto Legislativo 2/2004, Texto Refundido de la Ley Reguladora de las Haciendas Locales, ofreciendo un detalle pormenorizado de las previsiones de ingresos como de los gastos a realizar durante el ejercicio 202<text:span text:style-name="T22">4</text:span>. </text:p>
      <text:p text:style-name="P13"/>
      <text:p text:style-name="P13">La técnica presupuestaria utilizada para la confección del Presupuesto de 202<text:span text:style-name="T22">4</text:span> es análoga a la de los ejercicios anteriores. Para la estimación de ingresos se parte de las cifras reales obtenidas de las diferentes bases de datos municipales (gestión tributaria, contabilidad municipal, etc…), actualizando las estimaciones con las modificaciones introducidas por la legislación reguladora de los ingresos y tributos locales, con las actualizaciones aprobadas de bases imponibles y tipos de gravamen, la evolución de los padrones fiscales y las mejoras en la gestión tributaria en el ejercicio. </text:p>
      <text:p text:style-name="P13"/>
      <text:p text:style-name="P13">Las previsiones de gastos se han elaborado con la información aportada por las Áreas y Servicios Municipales, respetándose con carácter prioritario los créditos necesarios para mantener la actividades y gastos comprometidos, tal y como se acredita en las correspondientes memorias y documentos de trabajo aportados por los departamentos municipales. </text:p>
      <text:p text:style-name="P13"/>
      <text:p text:style-name="P34"><text:span text:style-name="T2">El Presupuesto General del Ilustre Ayuntamiento de Mogán para el ejercicio económico del año 202</text:span><text:span text:style-name="T3">4</text:span><text:span text:style-name="T2"> se encuentra equilibrado y nivelado, alcanzando un imp</text:span><text:span text:style-name="T6">orte de </text:span><text:span text:style-name="T7">51.262.771,92</text:span><text:span text:style-name="T6"> €. </text:span></text:p>
      <text:p text:style-name="P13"/>
      <text:p text:style-name="P41">Las Operaciones Corrientes de Ingresos, capítulos 1 al 5, ascienden a <text:s text:c="2"/><text:span text:style-name="T23">51.112.771,60</text:span> €, con los que se financian los gastos de la misma naturaleza.</text:p>
      <text:p text:style-name="P46"/>
      <text:p text:style-name="P47"><text:span text:style-name="T14">Las operaciones de capital del Estado de Ingresos (capítulos 6 y 7) se cifran en 0,0</text:span><text:span text:style-name="T17">0</text:span><text:span text:style-name="T14"> €, y las de naturaleza financiera, capítulos 8 y 9, en 150.000,00 €.</text:span><text:span text:style-name="T5"> </text:span></text:p>
      <text:p text:style-name="P45"/>
      <text:p text:style-name="P40">Por lo que se refiere al Estado de Gastos presupuestados, se desglosan en <text:span text:style-name="T29">48.581.850,90</text:span> € por Operaciones Corrientes (capítulos del 1 al 4), las Operaciones de Capital (capítulos 6 y 7) ascienden a <text:span text:style-name="T29">2.101.856,16 </text:span><text:span text:style-name="T11">€ </text:span>, y las Operaciones Financieras (capítulos 8 y 9) se presupuestan en <text:span text:style-name="T29">579.064,86</text:span><text:span text:style-name="T19"> €</text:span>, el Capítulo 8 recoge el gasto que realiza la entidad en la adquisición de activos financieros, tanto del interior como del exterior, cualquiera que sea la forma de instrumentación, con vencimientos a corto, medio o largo plazo, exclusivamente referido a anticipos al personal de la entidad, en cuanto al Capítulo 9, recoge el gasto destinado a la amortización de los pasivos financieros, cualquiera que sea la forma en que se hubieran instrumentado y con independencia de que el vencimiento sea a largo o medio plazo. </text:p>
      <text:p text:style-name="P6"/>
      <text:p text:style-name="P10">El Proyecto de Presupuesto de la propia Entidad Local para el ejercicio de 202<text:span text:style-name="T22">4</text:span> presenta las siguientes características en su formación y que se analizan a continuación.</text:p>
      <text:p text:style-name="P10"/>
      <text:p text:style-name="P10"/>
      <text:p text:style-name="P10"/>
      <text:p text:style-name="P10"/>
      <text:p text:style-name="P10"/>
      <text:p text:style-name="P10"/>
      <text:p text:style-name="P10"/>
      <text:p text:style-name="P10"/>
      <text:p text:style-name="P10"/>
      <text:p text:style-name="P10"/>
      <text:p text:style-name="P10"/>
      <text:p text:style-name="P10"/>
      <text:p text:style-name="P23"/>
      <text:p text:style-name="P24"><text:soft-page-break/>1.- BASES UTILIZADAS PARA LA EVALUACIÓN DE LOS INGRESOS.</text:p>
      <text:p text:style-name="P23"/>
      <text:p text:style-name="P24">1.1.1.- CAPÍTULO 1. IMPUESTOS DIRECTOS</text:p>
      <text:p text:style-name="P48"/>
      <text:p text:style-name="P43"><text:tab/>Se prevé liquidar en este concepto de ingresos la cantidad de <text:span text:style-name="T30">16.</text:span><text:span text:style-name="T33">970</text:span><text:span text:style-name="T30">.000,00</text:span> €, un <text:span text:style-name="T30">aumento</text:span> con respecto a la previsión inicial del ejercicio 202<text:span text:style-name="T30">3</text:span>.</text:p>
      <text:p text:style-name="P49"/>
      <text:p text:style-name="P18">1.1.1.1 Impuesto sobre bienes inmuebles de naturaleza rústica (concepto 112)</text:p>
      <text:p text:style-name="P18"><text:tab/><text:span text:style-name="T9">La base de cálculo utilizada en el importe ha sido el del padrón del ejercicio 202</text:span><text:span text:style-name="T10">3</text:span><text:span text:style-name="T9">, cantidad que se prevé <text:s/>en virtud de los datos facilitados por la Dirección General del Catastro.</text:span></text:p>
      <text:p text:style-name="P23">Previsión presupuestaria: 100.000,00 euros.</text:p>
      <text:p text:style-name="P18"/>
      <text:p text:style-name="P38">1.1.1.2 Impuesto sobre bienes inmuebles de naturaleza urbana (concepto 113)</text:p>
      <text:p text:style-name="P43"><text:tab/><text:span text:style-name="T31">Se prevé que los ingresos <text:s/>varíen significativamente respecto al ejercicio 202</text:span><text:span text:style-name="T32">3</text:span><text:span text:style-name="T31">.</text:span></text:p>
      <text:p text:style-name="P42">Previsión presupuestaria: <text:span text:style-name="T30">13.650.000,00</text:span> euros</text:p>
      <text:p text:style-name="P50"/>
      <text:p text:style-name="P18">1.1.1.3 Impuesto sobre Vehículos de Tracción Mecánica ( concepto 115)</text:p>
      <text:p text:style-name="P18"><text:tab/>Los datos se han obtenido del padrón 202<text:span text:style-name="T24">3</text:span>, más la previsión de vehículos nuevos disminuido por la depuración del padrón que se está realizando de los vehículos con antigüedad superior a 25 años, así como <text:s/>otras actuaciones (errores censales, cambio de residencia del titular, etc...), dichas actuaciones tienen como objetivo mejorar la gestión del padrón.</text:p>
      <text:p text:style-name="P18">Previsión presupuestaria: 900.000,00 euros.</text:p>
      <text:p text:style-name="P18"/>
      <text:p text:style-name="P38">1.1.1.4 Impuesto sobre el Incremento del valor de los terrenos Urbanos (concepto 116)</text:p>
      <text:p text:style-name="P37"><text:tab/>Se prevé que los ingresos por este tributo no varíen significativamente respecto al ejercicio 2022.</text:p>
      <text:p text:style-name="P50"><text:span text:style-name="T12">Previsión presupuestaria: </text:span><text:span text:style-name="T18">1</text:span><text:span text:style-name="T12">.</text:span><text:span text:style-name="T18">7</text:span><text:span text:style-name="T12">00.000,00 euros.</text:span> </text:p>
      <text:p text:style-name="P18"/>
      <text:p text:style-name="P38">1.1.1.5 Impuesto sobre Actividades Económicas (Concepto 130)</text:p>
      <text:p text:style-name="P38"><text:tab/>Se ha tomado como base el importe de la cuota de matrícula 202<text:span text:style-name="T34">3</text:span> y se prevé continuar con la inspección de establecimientos y actividades económicas similar a la realizada durante el ejercicio 202<text:span text:style-name="T34">3</text:span>, al objeto de mantener actualizada la información fiscal y regularizar la de aquellas actividades que por cualquier motivo no se encuentran actualizadas. </text:p>
      <text:p text:style-name="P38">Previsión presupuestaria: 6<text:span text:style-name="T34">2</text:span>0.000,00 euros.</text:p>
      <text:p text:style-name="P18"/>
      <text:p text:style-name="P18"/>
      <text:p text:style-name="P24">1.1.2.- CAPITULO 2. IMPUESTOS INDIRECTOS</text:p>
      <text:p text:style-name="P23"/>
      <text:p text:style-name="P18">1.1.2.1 Impuesto sobre Construcciones, Instalaciones y Obras (concepto 290)</text:p>
      <text:p text:style-name="P18"><text:tab/>El importe previsto se ha calculado por el servicio gestor teniendo en cuenta las previsiones de licencias urbanísticas a otorgar por el Departamento de Fomento ( Obras mayores y menores, primera ocupación, etc), así como aquellas que por su finalización se les ha de girar liquidación definitiva por el coste real y efectivo de su ejecución. </text:p>
      <text:p text:style-name="P18">Previsión presupuestaria: 1.200.000,00 euros.</text:p>
      <text:p text:style-name="P18"/>
      <text:p text:style-name="P18">1.1.2.2 Tributos del REF( concepto 293)</text:p>
      <text:p text:style-name="P18"><text:tab/>La participación de los Ayuntamientos Canarios en los Tributos del Régimen Económico y Fiscal de Canarias (IGIC, AIEM e Impuesto de Matriculación), así como la compensación del Estado por la eliminación del Estado por la eliminación del IGTE, que implica una distribución de dichos recursos. Cantidad presupuestada en función de las entregas a cuenta recibidas por esta Administración el pasado ejercicio y se prevé un aumento respecto al ejercicio 202<text:span text:style-name="T24">3</text:span>.</text:p>
      <text:p text:style-name="P18">Previsión presupuestaria: 5.<text:span text:style-name="T24">818.974,52 </text:span>euros</text:p>
      <text:p text:style-name="P23"/>
      <text:p text:style-name="P23"/>
      <text:p text:style-name="P23"/>
      <text:p text:style-name="P23"/>
      <text:p text:style-name="P24"><text:soft-page-break/>1.1.3.- CAPITULO 3 .TASAS Y OTROS INGRESOS</text:p>
      <text:p text:style-name="P23"/>
      <text:p text:style-name="P18">Ingresos más significativos:</text:p>
      <text:p text:style-name="P18"/>
      <text:p text:style-name="P18">1.1.3.1.- Concepto 300. Tasa Servicio de abastecimiento de agua.</text:p>
      <text:p text:style-name="P18"><text:tab/>La previsión de ingresos para el 202<text:span text:style-name="T25">4</text:span> se ha efectuado por el departamento gestor del servicio, para ello se ha analizado el número de usuarios del servicio de distribución y abastecimiento de agua durante 202<text:span text:style-name="T25">3</text:span>, así como una estimación de los nuevos potenciales usuarios debido a las altas nuevas en construcciones.</text:p>
      <text:p text:style-name="P18">Previsión presupuestaria: <text:span text:style-name="T25">1.320.000</text:span>,00 euros.</text:p>
      <text:p text:style-name="P50"/>
      <text:p text:style-name="P38">1.1.3.2.- Concepto 301. Tasa por depuración.</text:p>
      <text:p text:style-name="P38"><text:tab/>La previsión de ingresos para el 202<text:span text:style-name="T26">4</text:span> se ha efectuado por el Departamento gestor del servicio, para ello se ha considerado el consumo de agua durante el ejercicio 202<text:span text:style-name="T26">3</text:span>, al cual se ha aplicado la t<text:span text:style-name="T19">arifa vigente de la Ordenanza Fiscal por utilización de este servicio. </text:span></text:p>
      <text:p text:style-name="P38">Previsión presupuestaria: 1.<text:span text:style-name="T36">510</text:span>.000,00 euros.</text:p>
      <text:p text:style-name="P18"/>
      <text:p text:style-name="P18">1.1.3.3.- Concepto 302. Tasa por recogida de basuras.</text:p>
      <text:p text:style-name="P18"><text:tab/>La base utilizada ha sido el importe del padrón del ejercicio 202<text:span text:style-name="T26">3</text:span>, <text:s/>junto con <text:s/>las liquidaciones que se prevén liquidar durante el ejercicio 202<text:span text:style-name="T26">4.</text:span></text:p>
      <text:p text:style-name="P18">Previsión presupuestaria: 3.020.000,00 euros.</text:p>
      <text:p text:style-name="P18"/>
      <text:p text:style-name="P38">1.1.3.4.- Concepto 312. Tasa por servicios educativos-escuelas infantiles</text:p>
      <text:p text:style-name="P38"><text:tab/>La previsión de ingresos para 202<text:span text:style-name="T36">4</text:span> se estima que se mantenga con respecto al pasado ejercicio, al considerar que la demanda de servicios<text:span text:style-name="T19"> permanecerá similar</text:span> a la del ejercicio 202<text:span text:style-name="T36">3.</text:span></text:p>
      <text:p text:style-name="P38">Previsión presupuestaria: 2<text:span text:style-name="T34">2</text:span>0.000,00 euros.</text:p>
      <text:p text:style-name="P18"/>
      <text:p text:style-name="P18">1.1.3.5.- Concepto 330. Tasa de estacionamiento de vehículos.</text:p>
      <text:p text:style-name="P19"><text:tab/>La previsión de ingresos para 202<text:span text:style-name="T26">4</text:span> aumenta considerablemente con respecto al pasado ejercicio, puesto que con la puesta en marcha de la zona azul, se ha acreditado una alta recaudación.</text:p>
      <text:p text:style-name="P18">Previsión presupuestaria: <text:span text:style-name="T26">796.467,52</text:span> euros.</text:p>
      <text:p text:style-name="P18"/>
      <text:p text:style-name="P18">1.1.3.6.- Concepto 331. Tasa por entrada de vehículos.</text:p>
      <text:p text:style-name="P18"><text:tab/>La previsión de ingresos para 202<text:span text:style-name="T27">4</text:span> se estima que se mantenga con respecto al pasado ejercicio.</text:p>
      <text:p text:style-name="P18">Previsión presupuestaria: 180.000,00 euros.</text:p>
      <text:p text:style-name="P18"/>
      <text:p text:style-name="P18">1.1.3.7.- Concepto 332. Tasa por utilización privativa o aprovechamiento especial por empresas explotadoras de servicios de suministros.</text:p>
      <text:p text:style-name="P18"><text:tab/>Se han considerado los ingresos anuales procedentes de las empresas de suministros de energía eléctrica y de telefonía, considerando que se mantengan el nivel de consumo por parte de los usuarios en el territorio municipal, contrastada con la información facilitada por las empresas distribuidoras.</text:p>
      <text:p text:style-name="P18">Previsión presupuestaria: <text:span text:style-name="T27">450</text:span>.000,00 euros.</text:p>
      <text:p text:style-name="P18"/>
      <text:p text:style-name="P18">1.1.3.8.- Concepto 335. Tasa por Ocupación de la Vía Pública con Terrazas.</text:p>
      <text:p text:style-name="P18"><text:tab/>Se han considerado los datos obrantes en el órgano gestor, padrones, así como una estimación de las solicitudes presentadas por los interesados y que se están tramitando en el departamento correspondiente. </text:p>
      <text:p text:style-name="P18">Previsión presupuestaria: <text:span text:style-name="T27">6</text:span>00.000,00 euros.</text:p>
      <text:p text:style-name="P18"/>
      <text:p text:style-name="P38">1.1.3.9.- Concepto 339. Otras tasas por utilización privativa del dominio público.</text:p>
      <text:p text:style-name="P38"><text:tab/>La previsión de ingresos para 202<text:span text:style-name="T37">4</text:span> se ha efectuado por el departamento gestor de los servicios. <text:span text:style-name="T19"><text:s/></text:span></text:p>
      <text:p text:style-name="P38">Previsión presupuestaria: <text:span text:style-name="T19">1.</text:span><text:span text:style-name="T21">070</text:span><text:span text:style-name="T19">.000,00 euros.</text:span></text:p>
      <text:p text:style-name="P18"><text:soft-page-break/></text:p>
      <text:p text:style-name="P18">1.1.3.10.- Concepto 343. Precios Públicos servicios deportivos.</text:p>
      <text:p text:style-name="P18"><text:tab/>La previsión de ingresos 202<text:span text:style-name="T27">4</text:span> se ha efectuado por el departamento gestor de los servicios, para ello se han considerado las tarifas abonadas por los usuarios que los diferentes servicios han tenido en 202<text:span text:style-name="T27">3</text:span>, así como la ampliación de alguno de ellos.</text:p>
      <text:p text:style-name="P18">Previsión presupuestaria: 675.000,00 euros.</text:p>
      <text:p text:style-name="P18"/>
      <text:p text:style-name="P18">Otros Ingresos más significativos:</text:p>
      <text:p text:style-name="P18"/>
      <text:p text:style-name="P38">1.1.3.11.- Concepto 391.20. Multas por infracciones de la Ordenanza de Circulación.</text:p>
      <text:p text:style-name="P38"><text:tab/>Se incluyen en este concepto el importe de las multas por infracciones de la Ordenanza de Circulación y la cantidad que se prevé <text:span text:style-name="T35">aumentar la </text:span>recauda<text:span text:style-name="T35">ción</text:span> del ejercicio anterior.</text:p>
      <text:p text:style-name="P38">Previsión Presupuestaria: <text:span text:style-name="T35">8</text:span>50.000,00 euros.</text:p>
      <text:p text:style-name="P18"/>
      <text:p text:style-name="P18">1.1.3.12.- Concepto 392.11. Recargo de Apremio.</text:p>
      <text:p text:style-name="P18"><text:tab/>Se incluye en este concepto el importe total de los recargos con que se penalizan a los contribuyentes que no atienden sus obligaciones fiscales dentro del período voluntario de pago. No supone un objetivo recaudatorio, sino que su fin es modificar las conductas insolidarias de los deudores y contribuir a financiar los gastos en que incurre la Administración por el retraso en su ingreso, se prevé <text:span text:style-name="T27">ligero aumento </text:span>en relación al ejercicio anterior.</text:p>
      <text:p text:style-name="P18">Previsión presupuestaria: 4<text:span text:style-name="T27">5</text:span>0.000,00 euros<text:tab/></text:p>
      <text:p text:style-name="P18"/>
      <text:p text:style-name="P18">1.1.3.13.- Concepto 393.00. Intereses de demora.</text:p>
      <text:p text:style-name="P18"><text:tab/>Se incluye en este concepto el importe total de los intereses que se exigirá a los contribuyentes como consecuencia de la realización de los pagos fuera de plazo.</text:p>
      <text:p text:style-name="P18">Previsión presupuestaria: <text:span text:style-name="T27">280</text:span>.000,00 euros.</text:p>
      <text:p text:style-name="P6"/>
      <text:p text:style-name="P38">1.1.3.14.- Concepto 399.03 Otros ingresos diversos por cánones.</text:p>
      <text:p text:style-name="P39"><text:tab/>La previsión de ingresos 202<text:span text:style-name="T27">4</text:span> se ha efectuado por el departamento gestor de los servicios, para ello se han considerado <text:span text:style-name="T38">los ingresos que se </text:span><text:s/>han tenido en 202<text:span text:style-name="T27">3.</text:span></text:p>
      <text:p text:style-name="P38">Previsión presupuestaria: <text:span text:style-name="T35">2.682.752,00</text:span> euros.</text:p>
      <text:p text:style-name="P44"/>
      <text:p text:style-name="P28">1.1.4.- CAPÍTULO 4. TRANSFERENCIAS CORRIENTES</text:p>
      <text:p text:style-name="P33"><text:span text:style-name="T1"><text:tab/></text:span><text:span text:style-name="T2">Ingresos de naturaleza no tributaria, percibidos por las Entidades locales sin contraprestación directa por parte de las mismas, destinados a financiar operaciones corrientes.</text:span></text:p>
      <text:p text:style-name="P12"><text:tab/>Por conceptos y subconceptos, se diferencian las transferencias en función de los agentes que las conceden. Asimismo, se diferenciarán por las características particulares y finalista, de las mismas.</text:p>
      <text:p text:style-name="P12"/>
      <text:p text:style-name="P12">1.1.4.1.- Participación en los tributos del Estado (subconcepto 420.00)</text:p>
      <text:p text:style-name="P35"><text:tab/>La previsión de ingresos por participación en los Tributos del Estado asciende a <text:span text:style-name="T27">5.474.279</text:span>,0<text:span text:style-name="T27">4</text:span> euros. La estimación se ha realizado considerando los importes liquidados durante el ejercicio 202<text:span text:style-name="T27">3 </text:span>y la información facilitada por el Ministerio de Hacienda, según la estimación de variación en la financiación de las Entidades Locales, ya que la participación irá en función de los paramentos establecidos para cada municipio (población, superficie, etc...). Sin que se prevea <text:s/>a corto plazo <text:s/>una modificación de la financiación de las Entidades Locales en la normativa de aplicación. </text:p>
      <text:p text:style-name="P35"/>
      <text:p text:style-name="P12">1.1.4.2.- Transferencias de la Comunidad Autónoma; las más significativas son:</text:p>
      <text:p text:style-name="P51"><text:span text:style-name="T8"><text:tab/></text:span><text:span text:style-name="T15">450.01.- Transferencia corriente, por aplicación de la Ley 3/1999, de 4 de febrero, del Fondo Canario de Financiación Municipal. </text:span><text:span text:style-name="T16">Para cuantificar la previsión de ingresos del mencionado fondo nos hemos basado en las previsiones realizadas por la FECAM.</text:span><text:span text:style-name="T15"> </text:span></text:p>
      <text:p text:style-name="P36"><text:soft-page-break/><text:tab/>450.80.- En cuanto a transferencias corrientes a recibir del Gobierno de Canarias para convenios de Servicios Sociales, se han establecido en <text:span text:style-name="T27">326.139,52</text:span> euros en base a las estimaciones realizadas durante 202<text:span text:style-name="T27">3</text:span>, sin que se hayan podido obtener resoluciones firmes que garantice esta financiación, que en caso de variar durante la ejecución del presupuesto habrán de ser financiados con recursos municipales los proyectos finalista.</text:p>
      <text:p text:style-name="P35"><text:tab/><text:span text:style-name="T19">461.00.- Cabildo. Transferencias corrientes cuya previsión total asciende a </text:span><text:span text:style-name="T20">1.640.508,51</text:span><text:span text:style-name="T19"> euros aumentado ligeramente con respecto al ejercicio anterior. </text:span></text:p>
      <text:p text:style-name="P31"/>
      <text:p text:style-name="P31"/>
      <text:p text:style-name="P26">1.2.- INGRESOS POR OPERACIONES DE CAPITAL</text:p>
      <text:p text:style-name="P33"><text:span text:style-name="T1"><text:tab/></text:span><text:span text:style-name="T2">Comprende los Capítulos 6 y 7 del presupuesto de ingresos. Recoge, entre otros, los ingresos procedentes de ventas de inmuebles y de otro inmovilizado, así como las transferencias reconocidas a favor de la entidad local para financiar gastos de capital</text:span></text:p>
      <text:p text:style-name="P12"><text:tab/><text:span text:style-name="T19">El importe total de los ingresos previstos por operaciones de capital asciende a 0,00 euros.</text:span></text:p>
      <text:p text:style-name="P22"/>
      <text:p text:style-name="P28">1.2.1.- CAPITULO 6. ENAJENACIÓN DE INVERSIONES REALES</text:p>
      <text:p text:style-name="P11">Ingresos provenientes de transacciones con salida o entrega de bienes de capital de la Entidad Local.</text:p>
      <text:p text:style-name="P12"><text:tab/>Durante el ejercicio 202<text:span text:style-name="T28">4</text:span>, no se ha previsto la venta de patrimonio municipal, debido principalmente a la escasa demanda del mercado inmobiliario, sin perjuicio que, previo los trámites oportunos y por criterio de oportunidad, se considere realizar alguna actuación por interés general, todo ello con posterioridad a los trámites pertinentes.</text:p>
      <text:p text:style-name="P30"/>
      <text:p text:style-name="P28">1.2.2.- CAPITULO 7. TRANSFERENCIAS DE CAPITAL</text:p>
      <text:p text:style-name="P12">1.2.2.1.- Transferencias de la Administración General de la Comunidad Autónoma (concepto 750 Y 790).</text:p>
      <text:p text:style-name="P11"><text:span text:style-name="T39">Este dato corresponde a</text:span> la transferencia de capital del Fondo Canario de Financiación Municipal, destinada a la financiación de inversiones. <text:span text:style-name="T39">El importe previsto es de 0,00 euros</text:span> ya que se prevé un incumplimiento de los indicadores económico-financieros, en concreto el incumplimiento<text:span text:style-name="T12"> del ahorro neto. </text:span></text:p>
      <text:p text:style-name="P11"/>
      <text:p text:style-name="P27">1.3.- INGRESOS POR OPERACIONES FINANCIERAS</text:p>
      <text:p text:style-name="P33"><text:span text:style-name="T1"><text:tab/></text:span><text:span text:style-name="T2">Comprende los Capítulos 8 y 9 del presupuesto de ingresos. El primero recogerá las enajenaciones de activos financieros así como los reintegros de préstamos concedidos, depósitos y fianzas constituidas por la entidad local. El Capitulo 9, incluirá la concertación o emisión de pasivos financieros.</text:span></text:p>
      <text:p text:style-name="P28"/>
      <text:p text:style-name="P28">1.3.1.- CAPITULO 8. ACTIVOS FINANCIEROS</text:p>
      <text:p text:style-name="P28"/>
      <text:p text:style-name="P12">1.3.1.1.- Reintegros de pagas y demás préstamos al personal (concepto 830.00)</text:p>
      <text:p text:style-name="P12">Base utilizada: Se han tenido en cuenta los gastos presupuestados en el concepto correspondiente del capítulo 8 de gastos, dicha aplicación presupuestaria tendrá la consideración de ampliable en función de los préstamos reembolsados por el personal durante el ejercicio.</text:p>
      <text:p text:style-name="P12"><text:soft-page-break/>Previsión presupuestaria: 150.000,00 euros.</text:p>
      <text:p text:style-name="P29"/>
      <text:p text:style-name="P28">1.3.2.- CAPITULO 9. PASIVOS FINANCIEROS</text:p>
      <text:p text:style-name="P21">Para el presente ejercicio 202<text:span text:style-name="T28">4</text:span> no se ha previsto la solicitud de pasivo financiero.</text:p>
      <text:p text:style-name="P20"/>
      <text:p text:style-name="P15"/>
      <text:p text:style-name="P16">2.- SUFICIENCIA DE LOS CRÉDITOS PARA ATENDER EL CUMPLIMIENTO DE LAS OBLIGACIONES EXIGIBLES Y LOS GASTOS DE FUNCIONAMIENTO DE LOS SERVICIOS.</text:p>
      <text:p text:style-name="P17"/>
      <text:p text:style-name="P8">Las bases de cálculo para los créditos del presupuesto de gastos para el ejercicio 202<text:span text:style-name="T28">4</text:span> se ha realizado partiendo de:</text:p>
      <text:list text:style-name="L1">
        <text:list-item>
          <text:p text:style-name="P53">los contratos laborales y relaciones funcionariales vigentes y su régimen legal de retribuciones</text:p>
        </text:list-item>
        <text:list-item>
          <text:p text:style-name="P53">los contratos celebrados vigentes, teniendo en cuenta las posibles prórrogas y las nuevas licitaciones en caso de que el contrato vaya a concluir durante el 202<text:span text:style-name="T28">4</text:span></text:p>
        </text:list-item>
        <text:list-item>
          <text:p text:style-name="P53">las obligaciones judiciales y litigios actualmente vivos</text:p>
        </text:list-item>
      </text:list>
      <text:p text:style-name="P9"/>
      <text:p text:style-name="P9"><text:tab/>Una vez cubiertas tales obligaciones exigibles, se ha analizado otros gastos que son necesarios para el funcionamiento de los servicios y para la promoción de actividades de interés público.</text:p>
      <text:p text:style-name="P8"/>
      <text:p text:style-name="P8">Así pues, los créditos que figuran en el estado de gastos, en principio, se consideran suficientes para atender el cumplimiento de las obligaciones exigibles y los gastos de funcionamiento de los servicios a que este Ayuntamiento se encuentra obligado, bien por disposiciones legales, bien por acuerdos u otras medidas como son las establecidas en la disposición adicional de las Bases de Ejecución del Presupuesto.</text:p>
      <text:p text:style-name="P7"/>
      <text:p text:style-name="P10">En cuanto al estado de gastos, los créditos consignados se consideran los necesarios y suficientes para cubrir las obligaciones previstas por la Corporación, en gastos de personal, intereses y amortización de capitales, inversiones a realizar, subvenciones a conceder y otros gastos corrientes. Así mismo, con las cantidades consignadas se cubre con suficiencia los gastos de funcionamiento de los servicios, tales como explotación y suministro de agua, cementerio, servicio de basura, limpieza de colegios, limpieza viaria, la conservación, reparación y mantenimiento del alumbrado público, etc…, establecidos en la Ley de Bases de Régimen Local como de obligada prestación por la entidad local, a lo cual se suman aquellos otros para los que existen compromisos firmes por esta Entidad, todo ello en función de las previsiones establecidas de gasto para el ejercicio 202<text:span text:style-name="T28">4</text:span>.</text:p>
      <text:p text:style-name="P10"/>
      <text:p text:style-name="P14">3.- EFECTIVA NIVELACIÓN DEL PRESUPUESTO.</text:p>
      <text:p text:style-name="P6"><text:tab/><text:tab/></text:p>
      <text:p text:style-name="P32"><text:span text:style-name="T2">El Presupuesto General por el que se emite el presente informe, y que deberá someterse a la consideración del Pleno de la Corporación, asciende en su estado de gastos e ingresos a la cantidad de </text:span><text:span text:style-name="T4">51.262.771,92</text:span><text:span text:style-name="T13"> €</text:span><text:span text:style-name="T2">, siendo evidente, por lo tanto, que se ha formado sin déficit inicial, en cumplimiento de los artículos 165.4 del Texto Refundido de la Ley Reguladora de las Haciendas Locales, aprobado por el Real Decreto Legislativo 2/2004, de 5 de marzo y 16 del Real Decreto 500/1990, de 20 de abril.</text:span></text:p>
      <text:p text:style-name="P10"/>
      <text:p text:style-name="P6"><text:tab/>A la vista de lo anterior, el Presupuesto se presenta nivelado, siendo el importe de los ingresos previstos de igual cuantía a los créditos de gastos consignados.</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roman" style:font-pitch="variable"/>
    <style:font-face style:name="Arial Unicode MS" svg:font-family="'Arial Unicode MS'" style:font-family-generic="swiss" style:font-pitch="variable"/>
    <style:font-face style:name="Arial1" svg:font-family="Arial" style:font-family-generic="swiss" style:font-pitch="variable"/>
    <style:font-face style:name="Century Gothic" svg:font-family="'Century Gothic'" style:font-family-generic="swiss" style:font-pitch="variable"/>
    <style:font-face style:name="Courier New" svg:font-family="'Courier New'" style:font-family-generic="modern"/>
    <style:font-face style:name="Mangal" svg:font-family="Mangal" style:font-pitch="variable"/>
    <style:font-face style:name="Mangal1" svg:font-family="Mangal" style:font-family-generic="system" style:font-pitch="variable"/>
    <style:font-face style:name="Microsoft YaHei" svg:font-family="'Microsoft YaHei'" style:font-pitch="variable"/>
    <style:font-face style:name="OpenSymbol" svg:font-family="OpenSymbol"/>
    <style:font-face style:name="OpenSymbol1" svg:font-family="OpenSymbol" style:font-charset="x-symbol"/>
    <style:font-face style:name="SimSun" svg:font-family="SimSun" style:font-family-generic="system" style:font-pitch="variable"/>
    <style:font-face style:name="Symbol" svg:font-family="Symbol" style:font-family-generic="roman" style:font-pitch="variable" style:font-charset="x-symbol"/>
    <style:font-face style:name="Tahoma" svg:font-family="Tahoma" style:font-family-generic="swiss" style:font-pitch="variable"/>
    <style:font-face style:name="Times New Roman" svg:font-family="'Times New Roman'" style:font-family-generic="roman" style:font-pitch="variable"/>
    <style:font-face style:name="Wingdings" svg:font-family="Wingdings" style:font-pitch="variable" style:font-charset="x-symbol"/>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Times New Roman" fo:font-size="12pt" fo:language="es" fo:country="ES" style:font-name-asian="SimSun" style:font-size-asian="12pt" style:language-asian="zh" style:country-asian="CN"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lr-tb"/>
      <style:text-properties style:use-window-font-color="true" loext:opacity="0%" style:font-name="Times New Roman" fo:font-size="12pt" fo:language="es" fo:country="ES" style:font-name-asian="SimSun" style:font-size-asian="12pt" style:language-asian="zh" style:country-asian="CN"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2" fo:widows="2" fo:hyphenation-ladder-count="no-limit" style:writing-mode="lr-tb"/>
      <style:text-properties style:use-window-font-color="true" loext:opacity="0%" style:font-name="Times New Roman" fo:font-family="'Times New Roman'" style:font-family-generic="roman" style:font-pitch="variable" fo:font-size="10pt" fo:language="es" fo:country="ES"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Mangal" style:font-family-complex="Mangal"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Encabezado2"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4pt" style:font-name-asian="Arial Unicode MS" style:font-family-asian="'Arial Unicode MS'" style:font-family-generic-asian="swiss" style:font-pitch-asian="variable" style:font-size-asian="14pt" style:font-name-complex="Mangal" style:font-family-complex="Mangal" style:font-pitch-complex="variable" style:font-size-complex="14pt"/>
    </style:style>
    <style:style style:name="Encabezado1"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4pt" style:font-name-asian="Microsoft YaHei" style:font-family-asian="'Microsoft YaHei'" style:font-pitch-asian="variable" style:font-size-asian="14pt" style:font-name-complex="Mangal" style:font-family-complex="Mangal" style:font-pitch-complex="variable" style:font-size-complex="14pt"/>
    </style:style>
    <style:style style:name="Balloon_20_Text" style:display-name="Balloon Text" style:family="paragraph" style:parent-style-name="Standard">
      <style:paragraph-properties fo:margin-top="0cm" fo:margin-bottom="0cm" style:contextual-spacing="false" style:line-height-at-least="0.176cm"/>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Footer" style:family="paragraph" style:parent-style-name="Standard" style:class="extra">
      <style:paragraph-properties fo:margin-top="0cm" fo:margin-bottom="0cm" style:contextual-spacing="false" style:line-height-at-least="0.176cm" text:number-lines="false" text:line-number="0">
        <style:tab-stops>
          <style:tab-stop style:position="7.5cm" style:type="center"/>
          <style:tab-stop style:position="15cm" style:type="right"/>
        </style:tab-stops>
      </style:paragraph-properties>
    </style:style>
    <style:style style:name="Text_20_body_20_indent" style:display-name="Text body indent" style:family="paragraph" style:parent-style-name="Standard" style:class="text">
      <style:paragraph-properties fo:margin-left="0cm" fo:margin-right="0cm" style:line-height-at-least="0.847cm" fo:text-align="justify" style:justify-single-word="false" fo:text-indent="2.54cm" style:auto-text-indent="false"/>
      <style:text-properties fo:font-size="12pt" style:font-size-asian="12pt"/>
    </style:style>
    <style:style style:name="Sangría_20_2_20_de_20_t._20_independiente" style:display-name="Sangría 2 de t. independiente" style:family="paragraph" style:parent-style-name="Standard">
      <style:paragraph-properties fo:margin-left="0cm" fo:margin-right="0cm" style:line-height-at-least="0.847cm" fo:text-align="justify" style:justify-single-word="false" fo:text-indent="2.498cm" style:auto-text-indent="false"/>
      <style:text-properties fo:font-size="12pt" style:font-size-asian="12pt"/>
    </style:style>
    <style:style style:name="Sangría_20_3_20_de_20_t._20_independiente" style:display-name="Sangría 3 de t. independiente" style:family="paragraph" style:parent-style-name="Standard">
      <style:paragraph-properties fo:margin-left="1.249cm" fo:margin-right="0cm" style:line-height-at-least="0.847cm" fo:text-align="justify" style:justify-single-word="false" fo:text-indent="-1.249cm" style:auto-text-indent="false"/>
      <style:text-properties fo:font-size="12pt" style:font-size-asian="12pt"/>
    </style:style>
    <style:style style:name="Default" style:family="paragraph">
      <style:paragraph-properties fo:orphans="2" fo:widows="2" fo:hyphenation-ladder-count="no-limit" style:text-autospace="none"/>
      <style:text-properties fo:color="#000000" loext:opacity="100%" style:font-name="Arial1" fo:font-family="Arial" style:font-family-generic="swiss" style:font-pitch="variable" fo:font-size="12pt" fo:language="es" fo:country="ES" style:font-name-asian="Times New Roman" style:font-family-asian="'Times New Roman'" style:font-family-generic-asian="roman" style:font-pitch-asian="variable" style:font-size-asian="12pt" style:language-asian="zh" style:country-asian="CN" style:font-name-complex="Arial1" style:font-family-complex="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Normal_2b_1" style:display-name="Normal+1" style:family="paragraph" style:parent-style-name="Default" style:next-style-name="Default">
      <style:text-properties fo:color="#000000" loext:opacity="100%" style:font-name-complex="Times New Roman" style:font-family-complex="'Times New Roman'" style:font-family-generic-complex="roman" style:font-pitch-complex="variable"/>
    </style:style>
    <style:style style:name="Body_20_Text_20_22" style:display-name="Body Text 22" style:family="paragraph" style:parent-style-name="Default" style:next-style-name="Default">
      <style:text-properties fo:color="#000000" loext:opacity="100%" style:font-name-complex="Times New Roman" style:font-family-complex="'Times New Roman'" style:font-family-generic-complex="roman" style:font-pitch-complex="variable"/>
    </style:style>
    <style:style style:name="Sangría_20_de_20_t._20_independiente" style:display-name="Sangría de t. independiente" style:family="paragraph" style:parent-style-name="Default" style:next-style-name="Default">
      <style:text-properties fo:color="#000000" loext:opacity="100%" style:font-name-complex="Times New Roman" style:font-family-complex="'Times New Roman'" style:font-family-generic-complex="roman" style:font-pitch-complex="variable"/>
    </style:style>
    <style:style style:name="Lista_20_con_20_viñetas" style:display-name="Lista con viñetas" style:family="paragraph" style:parent-style-name="Standard" style:list-style-name="WW8Num1"/>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Frame_20_contents" style:display-name="Frame contents" style:family="paragraph" style:parent-style-name="Text_20_body" style:class="extra"/>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1" style:family="text">
      <style:text-properties style:font-name="Courier New" fo:font-family="'Courier New'" style:font-family-generic="modern" style:font-name-complex="Courier New" style:font-family-complex="'Courier New'" style:font-family-generic-complex="modern"/>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style style:name="WW8Num4z0"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4z1" style:family="text">
      <style:text-properties style:font-name="Courier New" fo:font-family="'Courier New'" style:font-family-generic="modern" style:font-name-complex="Courier New" style:font-family-complex="'Courier New'" style:font-family-generic-complex="modern"/>
    </style:style>
    <style:style style:name="WW8Num4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5z1" style:family="text">
      <style:text-properties style:font-name="Courier New" fo:font-family="'Courier New'" style:font-family-generic="modern" style:font-name-complex="Courier New" style:font-family-complex="'Courier New'" style:font-family-generic-complex="modern"/>
    </style:style>
    <style:style style:name="WW8Num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5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7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0" style:family="text"/>
    <style:style style:name="WW8Num9z0" style:family="text"/>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0z1" style:family="text">
      <style:text-properties style:font-name="Courier New" fo:font-family="'Courier New'" style:font-family-generic="modern" style:font-name-complex="Courier New" style:font-family-complex="'Courier New'" style:font-family-generic-complex="modern"/>
    </style:style>
    <style:style style:name="WW8Num10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0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2z0" style:family="text">
      <style:text-properties style:font-name="Symbol" fo:font-family="Symbol" style:font-family-generic="roman" style:font-pitch="variable" style:font-charset="x-symbol" fo:font-size="11pt" style:font-size-asian="11pt" style:font-name-complex="Symbol" style:font-family-complex="Symbol" style:font-family-generic-complex="roman" style:font-pitch-complex="variable" style:font-charset-complex="x-symbol" style:font-size-complex="11pt"/>
    </style:style>
    <style:style style:name="WW8Num13z0" style:family="text"/>
    <style:style style:name="Fuente_20_de_20_párrafo_20_predeter." style:display-name="Fuente de párrafo predeter." style:family="text"/>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Fuente_20_de_20_párrafo_20_predeter.1" style:display-name="Fuente de párrafo predeter.1" style:family="text"/>
    <style:style style:name="Default_20_Paragraph_20_Font" style:display-name="Default Paragraph Font" style:family="text"/>
    <style:style style:name="Texto_20_de_20_globo_20_Car" style:display-name="Texto de globo Car" style:family="text" style:parent-style-name="Default_20_Paragraph_20_Font">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Encabezado_20_Car" style:display-name="Encabezado Car" style:family="text" style:parent-style-name="Default_20_Paragraph_20_Font"/>
    <style:style style:name="Pie_20_de_20_página_20_Car" style:display-name="Pie de página Car" style:family="text" style:parent-style-name="Default_20_Paragraph_20_Font"/>
    <style:style style:name="Internet_20_link" style:display-name="Internet link" style:family="text" style:parent-style-name="Fuente_20_de_20_párrafo_20_predeter.">
      <style:text-properties fo:color="#4c6f99" loext:opacity="100%" style:text-line-through-style="none" style:text-line-through-type="none" style:text-underline-style="none"/>
    </style:style>
    <style:style style:name="Page_20_Number" style:display-name="Page Number" style:family="text" style:parent-style-name="Fuente_20_de_20_párrafo_20_predeter."/>
    <style:style style:name="Numbering_20_Symbols" style:display-name="Numbering Symbols" style:family="text"/>
    <style:style style:name="Bullet_20_Symbols" style:display-name="Bullet Symbols" style:family="text">
      <style:text-properties style:font-name="OpenSymbol" fo:font-family="OpenSymbol" style:font-name-asian="OpenSymbol" style:font-family-asian="OpenSymbol" style:font-name-complex="OpenSymbol" style:font-family-complex="OpenSymbol"/>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none" style:vertical-pos="top" style:vertical-rel="paragraph" style:horizontal-pos="center" style:horizontal-rel="paragraph"/>
    </style:style>
    <style:style style:name="OLE" style:family="graphic">
      <style:graphic-properties text:anchor-type="paragraph" svg:x="0cm" svg:y="0cm" style:wrap="non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bullet text:level="1" text:style-name="WW8Num1z0" loext:num-list-format="%1%." style:num-suffix="." text:bullet-char="">
        <style:list-level-properties text:list-level-position-and-space-mode="label-alignment">
          <style:list-level-label-alignment text:label-followed-by="listtab" text:list-tab-stop-position="0.635cm" fo:text-indent="-0.635cm" fo:margin-left="0.635cm"/>
        </style:list-level-properties>
        <style:text-properties style:font-name="Symbol"/>
      </text:list-level-style-bullet>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text:style-name="WW8Num2z0"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text:style-name="WW8Num2z1"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text:style-name="WW8Num2z2"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text:style-name="WW8Num2z3" loext:num-list-format="%4%" style:num-format="">
        <style:list-level-properties text:list-level-position-and-space-mode="label-alignment">
          <style:list-level-label-alignment text:label-followed-by="nothing" fo:text-indent="-1.524cm" fo:margin-left="1.524cm"/>
        </style:list-level-properties>
      </text:list-level-style-number>
      <text:list-level-style-number text:level="5" text:style-name="WW8Num2z4" loext:num-list-format="%5%" style:num-format="">
        <style:list-level-properties text:list-level-position-and-space-mode="label-alignment">
          <style:list-level-label-alignment text:label-followed-by="nothing" fo:text-indent="-1.778cm" fo:margin-left="1.778cm"/>
        </style:list-level-properties>
      </text:list-level-style-number>
      <text:list-level-style-number text:level="6" text:style-name="WW8Num2z5" loext:num-list-format="%6%" style:num-format="">
        <style:list-level-properties text:list-level-position-and-space-mode="label-alignment">
          <style:list-level-label-alignment text:label-followed-by="nothing" fo:text-indent="-2.032cm" fo:margin-left="2.032cm"/>
        </style:list-level-properties>
      </text:list-level-style-number>
      <text:list-level-style-number text:level="7" text:style-name="WW8Num2z6" loext:num-list-format="%7%" style:num-format="">
        <style:list-level-properties text:list-level-position-and-space-mode="label-alignment">
          <style:list-level-label-alignment text:label-followed-by="nothing" fo:text-indent="-2.286cm" fo:margin-left="2.286cm"/>
        </style:list-level-properties>
      </text:list-level-style-number>
      <text:list-level-style-number text:level="8" text:style-name="WW8Num2z7" loext:num-list-format="%8%" style:num-format="">
        <style:list-level-properties text:list-level-position-and-space-mode="label-alignment">
          <style:list-level-label-alignment text:label-followed-by="nothing" fo:text-indent="-2.54cm" fo:margin-left="2.54cm"/>
        </style:list-level-properties>
      </text:list-level-style-number>
      <text:list-level-style-number text:level="9" text:style-name="WW8Num2z8" loext:num-list-format="%9%" style:num-format="">
        <style:list-level-properties text:list-level-position-and-space-mode="label-alignment">
          <style:list-level-label-alignment text:label-followed-by="nothing"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margin-left="0cm" fo:margin-right="0.635cm" fo:text-align="center" style:justify-single-word="false" fo:text-indent="0cm" style:auto-text-indent="false" fo:padding-left="0cm" fo:padding-right="0cm" fo:padding-top="0.035cm" fo:padding-bottom="0cm" fo:border-left="none" fo:border-right="none" fo:border-top="0.51pt solid #000000" fo:border-bottom="none"/>
      <style:text-properties style:font-name="Century Gothic" fo:font-size="8pt" style:font-size-asian="8pt" style:font-name-complex="Century Gothic" style:font-size-complex="8pt"/>
    </style:style>
    <style:style style:name="MT1" style:family="text"/>
    <style:style style:name="Mfr1" style:family="graphic" style:parent-style-name="Graphics">
      <style:graphic-properties fo:margin-left="0.319cm" fo:margin-right="0.319cm" style:run-through="background" style:wrap="run-through" style:number-wrapped-paragraphs="no-limit" style:vertical-pos="from-top" style:vertical-rel="paragraph" style:horizontal-pos="from-left" style:horizontal-rel="paragraph" fo:padding="0.026cm" fo:border="none" style:mirror="none" fo:clip="rect(0cm, 0cm, 0cm, 0cm)" draw:luminance="0%" draw:contrast="0%" draw:red="0%" draw:green="0%" draw:blue="0%" draw:gamma="100%" draw:color-inversion="false" draw:image-opacity="100%" draw:color-mode="standard"/>
    </style:style>
    <style:style style:name="Mfr2" style:family="graphic" style:parent-style-name="Frame">
      <style:graphic-properties style:wrap="dynamic" style:number-wrapped-paragraphs="no-limit" style:vertical-pos="from-top" style:vertical-rel="paragraph" style:horizontal-pos="from-left" style:horizontal-rel="page" fo:background-color="#ffffff" style:background-transparency="100%" draw:fill="solid" draw:fill-color="#ffffff" draw:opacity="0%" fo:padding="0.026cm" fo:border="none"/>
    </style:style>
    <style:page-layout style:name="Mpm1">
      <style:page-layout-properties fo:page-width="21.001cm" fo:page-height="29.7cm" style:num-format="1" style:print-orientation="portrait" fo:margin-top="1cm" fo:margin-bottom="0.85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3cm" fo:margin-left="0cm" fo:margin-right="0cm" fo:margin-bottom="2.902cm" style:dynamic-spacing="true"/>
      </style:header-style>
      <style:footer-style>
        <style:header-footer-properties fo:min-height="1.15cm" fo:margin-left="0cm" fo:margin-right="0cm" fo:margin-top="1.051cm" style:dynamic-spacing="true"/>
      </style:footer-style>
    </style:page-layout>
    <style:page-layout style:name="Mpm2">
      <style:page-layout-properties fo:page-width="21.001cm" fo:page-height="29.7cm" style:num-format="1" style:print-orientation="portrait" fo:margin-top="4.001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cm" fo:margin-left="0cm" fo:margin-right="0cm" fo:margin-bottom="0cm"/>
      </style:header-style>
      <style:footer-style>
        <style:header-footer-properties fo:min-height="0cm" fo:margin-left="0cm" fo:margin-right="0cm" fo:margin-top="0cm"/>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draw:frame draw:style-name="Mfr1" draw:name="gráficos1" text:anchor-type="char" svg:x="0cm" svg:y="0cm" svg:width="4.318cm" svg:height="2.21cm" draw:z-index="6"><draw:image xlink:href="Pictures/1000000100000177000000C0F9D0B3CC65B98F13.png" xlink:type="simple" xlink:show="embed" xlink:actuate="onLoad" draw:mime-type="image/png"/></draw:frame></text:p>
      </style:header>
      <style:footer>
        <text:p text:style-name="MP1"/>
        <text:p text:style-name="MP1"><draw:frame draw:style-name="Mfr2" draw:name="Marco1" text:anchor-type="char" svg:x="18.646cm" svg:y="0.002cm" svg:width="0.616cm" svg:height="0.404cm" draw:z-index="13"><draw:text-box><text:p text:style-name="Footer"><text:span text:style-name="Page_20_Number"><text:page-number text:select-page="current">7</text:page-number></text:span></text:p></draw:text-box></draw:frame>Avda. de la Constitución, Nº 4 - 35140 <text:s/>Mogán - Las Palmas - Tel: 928 158 800 - Fax: 928 569 166 – CIF: P- 3501300-B</text:p>
      </style:footer>
    </style:master-page>
    <style:master-page style:name="First_20_Page" style:display-name="First Page" style:page-layout-name="Mpm2" draw:style-name="Mdp1" style:next-style-name="Standard">
      <style:header>
        <text:p text:style-name="Standard"/>
      </style:header>
      <style:footer>
        <text:p text:style-name="Standard"/>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CIRCULAR</dc:title>
    <meta:initial-creator>fjjorge</meta:initial-creator>
    <meta:creation-date>2014-12-09T09:41:00</meta:creation-date>
    <dc:date>2023-11-08T13:14:10.302000000</dc:date>
    <meta:print-date>2023-11-07T10:34:03.559000000</meta:print-date>
    <meta:editing-cycles>128</meta:editing-cycles>
    <meta:editing-duration>P1DT11H20M29S</meta:editing-duration>
    <meta:generator>LibreOffice/7.5.0.3$Windows_X86_64 LibreOffice_project/c21113d003cd3efa8c53188764377a8272d9d6de</meta:generator>
    <meta:document-statistic meta:table-count="0" meta:image-count="1" meta:object-count="0" meta:page-count="7" meta:paragraph-count="139" meta:word-count="2733" meta:character-count="18440" meta:non-whitespace-character-count="15759"/>
  </office:meta>
</office:document-meta>
</file>