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2" svg:font-family="Arial"/>
    <style:font-face style:name="Arial3" svg:font-family="Arial, Helvetica, sans-serif"/>
    <style:font-face style:name="Arial4" svg:font-family="Arial, sans-serif"/>
    <style:font-face style:name="Arial5" svg:font-family="Arial, serif"/>
    <style:font-face style:name="ArialMT" svg:font-family="ArialMT, sans-serif"/>
    <style:font-face style:name="Helvetica" svg:font-family="Helvetica, sans-serif"/>
    <style:font-face style:name="OpenSymbol" svg:font-family="OpenSymbol"/>
    <style:font-face style:name="Times New Roman1" svg:font-family="'Times New Roman', serif"/>
    <style:font-face style:name="Courier New" svg:font-family="'Courier New'" style:font-family-generic="modern" style:font-pitch="fixed"/>
    <style:font-face style:name="NSimSun" svg:font-family="NSimSun"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automatic-styles>
    <style:style style:name="Tabla1" style:family="table">
      <style:table-properties style:width="14.781cm" table:align="left"/>
    </style:style>
    <style:style style:name="Tabla1.A" style:family="table-column">
      <style:table-column-properties style:column-width="11.825cm"/>
    </style:style>
    <style:style style:name="Tabla1.B" style:family="table-column">
      <style:table-column-properties style:column-width="1.478cm"/>
    </style:style>
    <style:style style:name="Tabla1.A1" style:family="table-cell">
      <style:table-cell-properties style:vertical-align="middle" fo:padding="0.049cm" fo:border="none"/>
    </style:style>
    <style:style style:name="Tabla2" style:family="table">
      <style:table-properties style:width="15.577cm" table:align="left"/>
    </style:style>
    <style:style style:name="Tabla2.A" style:family="table-column">
      <style:table-column-properties style:column-width="12.462cm"/>
    </style:style>
    <style:style style:name="Tabla2.B" style:family="table-column">
      <style:table-column-properties style:column-width="1.558cm"/>
    </style:style>
    <style:style style:name="Tabla2.A1" style:family="table-cell">
      <style:table-cell-properties style:vertical-align="middle" fo:padding="0.049cm" fo:border="none"/>
    </style:style>
    <style:style style:name="Tabla3" style:family="table">
      <style:table-properties style:width="14.52cm" table:align="left"/>
    </style:style>
    <style:style style:name="Tabla3.A" style:family="table-column">
      <style:table-column-properties style:column-width="11.617cm"/>
    </style:style>
    <style:style style:name="Tabla3.B" style:family="table-column">
      <style:table-column-properties style:column-width="1.452cm"/>
    </style:style>
    <style:style style:name="Tabla3.A1" style:family="table-cell">
      <style:table-cell-properties style:vertical-align="middle" fo:padding="0.049cm" fo:border="none"/>
    </style:style>
    <style:style style:name="Tabla4" style:family="table">
      <style:table-properties style:width="14.658cm" table:align="left"/>
    </style:style>
    <style:style style:name="Tabla4.A" style:family="table-column">
      <style:table-column-properties style:column-width="11.726cm"/>
    </style:style>
    <style:style style:name="Tabla4.B" style:family="table-column">
      <style:table-column-properties style:column-width="1.466cm"/>
    </style:style>
    <style:style style:name="Tabla4.A1" style:family="table-cell">
      <style:table-cell-properties style:vertical-align="middle" fo:padding="0.049cm" fo:border="none"/>
    </style:style>
    <style:style style:name="Tabla5" style:family="table">
      <style:table-properties style:width="16.498cm" table:align="left"/>
    </style:style>
    <style:style style:name="Tabla5.A" style:family="table-column">
      <style:table-column-properties style:column-width="2.355cm"/>
    </style:style>
    <style:style style:name="Tabla5.B" style:family="table-column">
      <style:table-column-properties style:column-width="14.143cm"/>
    </style:style>
    <style:style style:name="Tabla5.A1" style:family="table-cell">
      <style:table-cell-properties style:vertical-align="middle" fo:padding="0.049cm" fo:border="none"/>
    </style:style>
    <style:style style:name="Tabla5.A3" style:family="table-cell">
      <style:table-cell-properties style:vertical-align="" fo:padding="0.049cm" fo:border="none"/>
    </style:style>
    <style:style style:name="Tabla6" style:family="table">
      <style:table-properties style:width="16.498cm" style:rel-width="100%" table:align="left"/>
    </style:style>
    <style:style style:name="Tabla6.A" style:family="table-column">
      <style:table-column-properties style:column-width="2.639cm" style:rel-column-width="10482*"/>
    </style:style>
    <style:style style:name="Tabla6.B" style:family="table-column">
      <style:table-column-properties style:column-width="12.046cm" style:rel-column-width="47847*"/>
    </style:style>
    <style:style style:name="Tabla6.C" style:family="table-column">
      <style:table-column-properties style:column-width="1.813cm" style:rel-column-width="7205*"/>
    </style:style>
    <style:style style:name="Tabla6.A1" style:family="table-cell">
      <style:table-cell-properties style:vertical-align="middle" fo:padding="0.106cm" fo:border="0.035cm solid #000000"/>
    </style:style>
    <style:style style:name="Tabla6.A2" style:family="table-cell">
      <style:table-cell-properties style:vertical-align="middle" fo:padding="0.106cm" fo:border-left="0.035cm solid #000000" fo:border-right="none" fo:border-top="none" fo:border-bottom="0.035cm solid #000000"/>
    </style:style>
    <style:style style:name="Tabla6.C2" style:family="table-cell">
      <style:table-cell-properties style:vertical-align="middle" fo:padding="0.106cm" fo:border-left="0.035cm solid #000000" fo:border-right="0.035cm solid #000000" fo:border-top="none" fo:border-bottom="0.035cm solid #000000"/>
    </style:style>
    <style:style style:name="Tabla6.C3" style:family="table-cell" style:data-style-name="N0">
      <style:table-cell-properties style:vertical-align="middle" fo:padding="0.106cm" fo:border-left="0.035cm solid #000000" fo:border-right="0.035cm solid #000000" fo:border-top="none" fo:border-bottom="0.035cm solid #000000"/>
    </style:style>
    <style:style style:name="Tabla7" style:family="table">
      <style:table-properties style:width="15.425cm" fo:margin-left="1cm" fo:margin-right="0.072cm" table:align="margins"/>
    </style:style>
    <style:style style:name="Tabla7.A" style:family="table-column">
      <style:table-column-properties style:column-width="11.218cm" style:rel-column-width="47661*"/>
    </style:style>
    <style:style style:name="Tabla7.B" style:family="table-column">
      <style:table-column-properties style:column-width="4.207cm" style:rel-column-width="17874*"/>
    </style:style>
    <style:style style:name="Tabla7.A1" style:family="table-cell">
      <style:table-cell-properties style:vertical-align="middle" fo:padding="0.106cm" fo:border-left="0.035cm solid #000000" fo:border-right="none" fo:border-top="0.035cm solid #000000" fo:border-bottom="0.035cm solid #000000"/>
    </style:style>
    <style:style style:name="Tabla7.B1" style:family="table-cell">
      <style:table-cell-properties style:vertical-align="middle" fo:padding="0.106cm" fo:border="0.035cm solid #000000"/>
    </style:style>
    <style:style style:name="Tabla7.A2" style:family="table-cell">
      <style:table-cell-properties style:vertical-align="middle" fo:padding="0.106cm" fo:border-left="0.035cm solid #000000" fo:border-right="none" fo:border-top="none" fo:border-bottom="0.035cm solid #000000"/>
    </style:style>
    <style:style style:name="Tabla7.B2" style:family="table-cell">
      <style:table-cell-properties style:vertical-align="middle" fo:padding="0.106cm" fo:border-left="0.035cm solid #000000" fo:border-right="0.035cm solid #000000" fo:border-top="none" fo:border-bottom="0.035cm solid #000000"/>
    </style:style>
    <style:style style:name="Tabla8" style:family="table">
      <style:table-properties style:width="15.531cm" fo:margin-left="1cm" fo:margin-right="-0.034cm" table:align="margins"/>
    </style:style>
    <style:style style:name="Tabla8.A" style:family="table-column">
      <style:table-column-properties style:column-width="8.744cm" style:rel-column-width="36894*"/>
    </style:style>
    <style:style style:name="Tabla8.B" style:family="table-column">
      <style:table-column-properties style:column-width="6.787cm" style:rel-column-width="28641*"/>
    </style:style>
    <style:style style:name="Tabla8.A1" style:family="table-cell">
      <style:table-cell-properties style:vertical-align="middle" fo:padding="0.106cm" fo:border-left="0.035cm solid #000000" fo:border-right="none" fo:border-top="0.035cm solid #000000" fo:border-bottom="0.035cm solid #000000"/>
    </style:style>
    <style:style style:name="Tabla8.B1" style:family="table-cell">
      <style:table-cell-properties style:vertical-align="middle" fo:padding="0.106cm" fo:border="0.035cm solid #000000"/>
    </style:style>
    <style:style style:name="Tabla8.A2" style:family="table-cell">
      <style:table-cell-properties style:vertical-align="middle" fo:padding="0.106cm" fo:border-left="0.035cm solid #000000" fo:border-right="none" fo:border-top="none" fo:border-bottom="0.035cm solid #000000"/>
    </style:style>
    <style:style style:name="Tabla8.B2" style:family="table-cell" style:data-style-name="N0">
      <style:table-cell-properties style:vertical-align="middle" fo:padding="0.106cm" fo:border-left="0.035cm solid #000000" fo:border-right="0.035cm solid #000000" fo:border-top="none" fo:border-bottom="0.035cm solid #000000"/>
    </style:style>
    <style:style style:name="Tabla8.B17" style:family="table-cell">
      <style:table-cell-properties style:vertical-align="middle" fo:padding="0.106cm" fo:border-left="0.035cm solid #000000" fo:border-right="0.035cm solid #000000" fo:border-top="none" fo:border-bottom="0.035cm solid #000000"/>
    </style:style>
    <style:style style:name="Tabla9" style:family="table">
      <style:table-properties style:width="15.346cm" fo:margin-left="1cm" fo:margin-right="0.152cm" table:align="margins"/>
    </style:style>
    <style:style style:name="Tabla9.A" style:family="table-column">
      <style:table-column-properties style:column-width="8.742cm" style:rel-column-width="37332*"/>
    </style:style>
    <style:style style:name="Tabla9.B" style:family="table-column">
      <style:table-column-properties style:column-width="6.604cm" style:rel-column-width="28203*"/>
    </style:style>
    <style:style style:name="Tabla9.A1" style:family="table-cell">
      <style:table-cell-properties style:vertical-align="middle" fo:padding="0.106cm" fo:border-left="0.035cm solid #000000" fo:border-right="none" fo:border-top="0.035cm solid #000000" fo:border-bottom="0.035cm solid #000000"/>
    </style:style>
    <style:style style:name="Tabla9.B1" style:family="table-cell">
      <style:table-cell-properties style:vertical-align="middle" fo:padding="0.106cm" fo:border="0.035cm solid #000000"/>
    </style:style>
    <style:style style:name="Tabla9.A2" style:family="table-cell">
      <style:table-cell-properties style:vertical-align="middle" fo:padding="0.106cm" fo:border-left="0.035cm solid #000000" fo:border-right="none" fo:border-top="none" fo:border-bottom="0.035cm solid #000000"/>
    </style:style>
    <style:style style:name="Tabla9.B2" style:family="table-cell" style:data-style-name="N0">
      <style:table-cell-properties style:vertical-align="middle" fo:padding="0.106cm" fo:border-left="0.035cm solid #000000" fo:border-right="0.035cm solid #000000" fo:border-top="none" fo:border-bottom="0.035cm solid #000000"/>
    </style:style>
    <style:style style:name="Tabla9.A17" style:family="table-cell" style:data-style-name="N0">
      <style:table-cell-properties style:vertical-align="middle" fo:padding="0.106cm" fo:border-left="0.035cm solid #000000" fo:border-right="none" fo:border-top="none" fo:border-bottom="0.035cm solid #000000"/>
    </style:style>
    <style:style style:name="Tabla9.A18" style:family="table-cell" style:data-style-name="N0">
      <style:table-cell-properties style:vertical-align="middle" fo:padding="0.106cm" fo:border-left="0.035cm solid #000000" fo:border-right="none" fo:border-top="none" fo:border-bottom="none"/>
    </style:style>
    <style:style style:name="Tabla9.B18" style:family="table-cell" style:data-style-name="N0">
      <style:table-cell-properties style:vertical-align="middle" fo:padding="0.106cm" fo:border-left="0.035cm solid #000000" fo:border-right="0.035cm solid #000000" fo:border-top="none" fo:border-bottom="none"/>
    </style:style>
    <style:style style:name="Tabla9.B19" style:family="table-cell">
      <style:table-cell-properties style:vertical-align="middle" fo:padding="0.106cm" fo:border-left="0.035cm solid #000000" fo:border-right="0.035cm solid #000000" fo:border-top="none" fo:border-bottom="0.035cm solid #000000"/>
    </style:style>
    <style:style style:name="Tabla10" style:family="table">
      <style:table-properties style:width="15.928cm" table:align="center"/>
    </style:style>
    <style:style style:name="Tabla10.A" style:family="table-column">
      <style:table-column-properties style:column-width="2.51cm"/>
    </style:style>
    <style:style style:name="Tabla10.B" style:family="table-column">
      <style:table-column-properties style:column-width="1.746cm"/>
    </style:style>
    <style:style style:name="Tabla10.C" style:family="table-column">
      <style:table-column-properties style:column-width="1.607cm"/>
    </style:style>
    <style:style style:name="Tabla10.D" style:family="table-column">
      <style:table-column-properties style:column-width="2.88cm"/>
    </style:style>
    <style:style style:name="Tabla10.E" style:family="table-column">
      <style:table-column-properties style:column-width="2.002cm"/>
    </style:style>
    <style:style style:name="Tabla10.F" style:family="table-column">
      <style:table-column-properties style:column-width="2.351cm"/>
    </style:style>
    <style:style style:name="Tabla10.G" style:family="table-column">
      <style:table-column-properties style:column-width="2.831cm"/>
    </style:style>
    <style:style style:name="Tabla10.A1" style:family="table-cell">
      <style:table-cell-properties style:vertical-align="middle" fo:padding="0.106cm" fo:border-left="0.035cm solid #000000" fo:border-right="none" fo:border-top="0.035cm solid #000000" fo:border-bottom="0.035cm solid #000000"/>
    </style:style>
    <style:style style:name="Tabla10.B1" style:family="table-cell">
      <style:table-cell-properties style:vertical-align="middle" fo:background-color="#d9d9d9" fo:padding="0.106cm" fo:border-left="0.035cm solid #000000" fo:border-right="none" fo:border-top="0.035cm solid #000000" fo:border-bottom="0.035cm solid #000000">
        <style:background-image/>
      </style:table-cell-properties>
    </style:style>
    <style:style style:name="Tabla10.E1" style:family="table-cell">
      <style:table-cell-properties style:vertical-align="middle" fo:background-color="#d9d9d9" fo:padding="0.106cm" fo:border-left="none" fo:border-right="none" fo:border-top="0.035cm solid #000000" fo:border-bottom="0.035cm solid #000000">
        <style:background-image/>
      </style:table-cell-properties>
    </style:style>
    <style:style style:name="Tabla10.G1" style:family="table-cell">
      <style:table-cell-properties style:vertical-align="middle" fo:background-color="#d9d9d9" fo:padding="0.106cm" fo:border="0.035cm solid #000000">
        <style:background-image/>
      </style:table-cell-properties>
    </style:style>
    <style:style style:name="Tabla10.B2" style:family="table-cell">
      <style:table-cell-properties style:vertical-align="middle" fo:background-color="#d9d9d9" fo:padding="0.106cm" fo:border-left="0.035cm solid #000000" fo:border-right="none" fo:border-top="none" fo:border-bottom="0.035cm solid #000000">
        <style:background-image/>
      </style:table-cell-properties>
    </style:style>
    <style:style style:name="Tabla10.3" style:family="table-row">
      <style:table-row-properties style:min-row-height="0.503cm"/>
    </style:style>
    <style:style style:name="Tabla10.A3" style:family="table-cell">
      <style:table-cell-properties style:vertical-align="middle" fo:background-color="#acb9ca" fo:padding="0.106cm" fo:border-left="0.035cm solid #000000" fo:border-right="none" fo:border-top="none" fo:border-bottom="0.035cm solid #000000">
        <style:background-image/>
      </style:table-cell-properties>
    </style:style>
    <style:style style:name="Tabla10.B3" style:family="table-cell">
      <style:table-cell-properties style:vertical-align="middle" fo:padding="0.106cm" fo:border-left="0.035cm solid #000000" fo:border-right="none" fo:border-top="none" fo:border-bottom="0.035cm solid #000000"/>
    </style:style>
    <style:style style:name="Tabla10.E3" style:family="table-cell">
      <style:table-cell-properties style:vertical-align="middle" fo:padding="0.106cm" fo:border-left="none" fo:border-right="none" fo:border-top="none" fo:border-bottom="0.035cm solid #000000"/>
    </style:style>
    <style:style style:name="Tabla10.G3" style:family="table-cell">
      <style:table-cell-properties style:vertical-align="middle" fo:padding="0.106cm" fo:border-left="0.035cm solid #000000" fo:border-right="0.035cm solid #000000" fo:border-top="none" fo:border-bottom="0.035cm solid #000000"/>
    </style:style>
    <style:style style:name="Tabla10.4" style:family="table-row">
      <style:table-row-properties style:min-row-height="0.635cm"/>
    </style:style>
    <style:style style:name="Tabla10.8" style:family="table-row">
      <style:table-row-properties style:min-row-height="0.582cm"/>
    </style:style>
    <style:style style:name="Tabla11" style:family="table">
      <style:table-properties style:width="16.933cm" table:align="center"/>
    </style:style>
    <style:style style:name="Tabla11.A" style:family="table-column">
      <style:table-column-properties style:column-width="2.434cm"/>
    </style:style>
    <style:style style:name="Tabla11.B" style:family="table-column">
      <style:table-column-properties style:column-width="4.392cm"/>
    </style:style>
    <style:style style:name="Tabla11.C" style:family="table-column">
      <style:table-column-properties style:column-width="3.81cm"/>
    </style:style>
    <style:style style:name="Tabla11.D" style:family="table-column">
      <style:table-column-properties style:column-width="3.387cm"/>
    </style:style>
    <style:style style:name="Tabla11.E" style:family="table-column">
      <style:table-column-properties style:column-width="2.91cm"/>
    </style:style>
    <style:style style:name="Tabla11.A1" style:family="table-cell">
      <style:table-cell-properties style:vertical-align="middle" fo:padding="0.132cm" fo:border-left="0.035cm solid #000000" fo:border-right="none" fo:border-top="0.035cm solid #000000" fo:border-bottom="0.035cm solid #000000"/>
    </style:style>
    <style:style style:name="Tabla11.B1" style:family="table-cell">
      <style:table-cell-properties style:vertical-align="middle" fo:background-color="#d9d9d9" fo:padding="0.132cm" fo:border-left="0.035cm solid #000000" fo:border-right="none" fo:border-top="0.035cm solid #000000" fo:border-bottom="0.035cm solid #000000">
        <style:background-image/>
      </style:table-cell-properties>
    </style:style>
    <style:style style:name="Tabla11.E1" style:family="table-cell">
      <style:table-cell-properties style:vertical-align="middle" fo:padding="0.132cm" fo:border="0.035cm solid #000000"/>
    </style:style>
    <style:style style:name="Tabla11.C2" style:family="table-cell">
      <style:table-cell-properties style:vertical-align="middle" fo:background-color="#d9d9d9" fo:padding="0.132cm" fo:border-left="0.035cm solid #000000" fo:border-right="none" fo:border-top="none" fo:border-bottom="0.035cm solid #000000">
        <style:background-image/>
      </style:table-cell-properties>
    </style:style>
    <style:style style:name="Tabla11.3" style:family="table-row">
      <style:table-row-properties style:min-row-height="0.503cm"/>
    </style:style>
    <style:style style:name="Tabla11.A3" style:family="table-cell">
      <style:table-cell-properties style:vertical-align="middle" fo:background-color="#acb9ca" fo:padding="0.132cm" fo:border-left="0.035cm solid #000000" fo:border-right="none" fo:border-top="none" fo:border-bottom="0.035cm solid #000000">
        <style:background-image/>
      </style:table-cell-properties>
    </style:style>
    <style:style style:name="Tabla11.B3" style:family="table-cell">
      <style:table-cell-properties style:vertical-align="middle" fo:padding="0.132cm" fo:border-left="0.035cm solid #000000" fo:border-right="none" fo:border-top="none" fo:border-bottom="0.035cm solid #000000"/>
    </style:style>
    <style:style style:name="Tabla11.E3" style:family="table-cell">
      <style:table-cell-properties style:vertical-align="middle" fo:padding="0.132cm" fo:border-left="0.035cm solid #000000" fo:border-right="0.035cm solid #000000" fo:border-top="none" fo:border-bottom="0.035cm solid #000000"/>
    </style:style>
    <style:style style:name="Tabla11.A4" style:family="table-cell">
      <style:table-cell-properties style:vertical-align="middle" fo:background-color="#bdd7ee" fo:padding="0.132cm" fo:border-left="0.035cm solid #000000" fo:border-right="none" fo:border-top="none" fo:border-bottom="0.035cm solid #000000">
        <style:background-image/>
      </style:table-cell-properties>
    </style:style>
    <style:style style:name="Tabla11.5" style:family="table-row">
      <style:table-row-properties style:min-row-height="0.582cm"/>
    </style:style>
    <style:style style:name="Tabla11.9" style:family="table-row">
      <style:table-row-properties style:min-row-height="0.556cm"/>
    </style:style>
    <style:style style:name="Tabla12" style:family="table">
      <style:table-properties style:width="16.498cm" style:rel-width="100%" table:align="left"/>
    </style:style>
    <style:style style:name="Tabla12.A" style:family="table-column">
      <style:table-column-properties style:column-width="4.124cm" style:rel-column-width="16383*"/>
    </style:style>
    <style:style style:name="Tabla12.A1" style:family="table-cell">
      <style:table-cell-properties fo:padding="0.106cm" fo:border="0.035cm solid #000000"/>
    </style:style>
    <style:style style:name="Tabla12.A2" style:family="table-cell">
      <style:table-cell-properties fo:padding="0.106cm" fo:border-left="0.035cm solid #000000" fo:border-right="none" fo:border-top="none" fo:border-bottom="0.035cm solid #000000"/>
    </style:style>
    <style:style style:name="Tabla12.D2" style:family="table-cell">
      <style:table-cell-properties fo:padding="0.106cm" fo:border-left="0.035cm solid #000000" fo:border-right="0.035cm solid #000000" fo:border-top="none" fo:border-bottom="0.035cm solid #000000"/>
    </style:style>
    <style:style style:name="Tabla12.B3" style:family="table-cell" style:data-style-name="N0">
      <style:table-cell-properties fo:padding="0.106cm" fo:border-left="0.035cm solid #000000" fo:border-right="none" fo:border-top="none" fo:border-bottom="0.035cm solid #000000"/>
    </style:style>
    <style:style style:name="Table4" style:family="table">
      <style:table-properties style:width="16.439cm" table:align="right"/>
    </style:style>
    <style:style style:name="Table4.A" style:family="table-column">
      <style:table-column-properties style:column-width="5.443cm"/>
    </style:style>
    <style:style style:name="Table4.B" style:family="table-column">
      <style:table-column-properties style:column-width="5.5cm"/>
    </style:style>
    <style:style style:name="Table4.C" style:family="table-column">
      <style:table-column-properties style:column-width="5.496cm"/>
    </style:style>
    <style:style style:name="Table4.A1" style:family="table-cell">
      <style:table-cell-properties fo:padding="0.097cm" fo:border="none"/>
    </style:style>
    <style:style style:name="Tabla13" style:family="table">
      <style:table-properties style:width="16.439cm" table:align="right"/>
    </style:style>
    <style:style style:name="Tabla13.A" style:family="table-column">
      <style:table-column-properties style:column-width="5.443cm"/>
    </style:style>
    <style:style style:name="Tabla13.B" style:family="table-column">
      <style:table-column-properties style:column-width="5.5cm"/>
    </style:style>
    <style:style style:name="Tabla13.C" style:family="table-column">
      <style:table-column-properties style:column-width="5.496cm"/>
    </style:style>
    <style:style style:name="Tabla13.A1" style:family="table-cell">
      <style:table-cell-properties fo:padding="0.097cm" fo:border="none"/>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Table_20_Contents">
      <style:paragraph-properties fo:text-align="center" style:justify-single-word="false"/>
    </style:style>
    <style:style style:name="P6" style:family="paragraph" style:parent-style-name="Table_20_Contents">
      <style:text-properties style:font-name="Arial2" fo:font-size="10pt"/>
    </style:style>
    <style:style style:name="P7" style:family="paragraph" style:parent-style-name="Table_20_Contents">
      <style:text-properties fo:font-size="2pt" fo:font-style="italic" style:font-size-asian="2pt" style:font-style-asian="italic" style:font-size-complex="2pt" style:font-style-complex="italic"/>
    </style:style>
    <style:style style:name="P8" style:family="paragraph" style:parent-style-name="Table_20_Contents">
      <style:text-properties style:font-name="Arial1" fo:font-size="9pt" style:font-size-asian="9pt" style:font-size-complex="9pt"/>
    </style:style>
    <style:style style:name="P9" style:family="paragraph" style:parent-style-name="Table_20_Contents">
      <style:paragraph-properties fo:text-align="center" style:justify-single-word="false"/>
      <style:text-properties style:font-name="Arial1" fo:font-size="9pt" style:font-size-asian="9pt" style:font-size-complex="9pt"/>
    </style:style>
    <style:style style:name="P10" style:family="paragraph" style:parent-style-name="Table_20_Contents">
      <style:paragraph-properties fo:text-align="start" style:justify-single-word="false"/>
      <style:text-properties style:font-name="Arial1" fo:font-size="9pt" style:font-size-asian="9pt" style:font-size-complex="9pt"/>
    </style:style>
    <style:style style:name="P11" style:family="paragraph" style:parent-style-name="Table_20_Contents">
      <style:text-properties style:font-name="Arial1" fo:font-size="8pt" style:font-size-asian="8pt" style:font-size-complex="8pt"/>
    </style:style>
    <style:style style:name="P12" style:family="paragraph" style:parent-style-name="Table_20_Contents">
      <style:paragraph-properties fo:text-align="center" style:justify-single-word="false"/>
      <style:text-properties style:font-name="Arial1" fo:font-size="8pt" style:font-size-asian="8pt" style:font-size-complex="8pt"/>
    </style:style>
    <style:style style:name="P13" style:family="paragraph" style:parent-style-name="Table_20_Contents">
      <style:paragraph-properties fo:text-align="center" style:justify-single-word="false"/>
      <style:text-properties fo:color="#ffffff" style:font-name="Arial1" fo:font-size="8pt" style:font-size-asian="8pt" style:font-size-complex="8pt"/>
    </style:style>
    <style:style style:name="P14" style:family="paragraph" style:parent-style-name="Table_20_Contents">
      <style:paragraph-properties fo:text-align="start" style:justify-single-word="false"/>
    </style:style>
    <style:style style:name="P15"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P16"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P17" style:family="paragraph" style:parent-style-name="Heading">
      <style:paragraph-properties>
        <style:tab-stops/>
      </style:paragraph-properties>
      <style:text-properties style:font-name="Arial1" fo:font-size="9pt" style:font-size-asian="9pt" style:font-size-complex="9pt"/>
    </style:style>
    <style:style style:name="P18" style:family="paragraph" style:parent-style-name="Text_20_body">
      <style:text-properties style:font-name="Arial1" fo:font-size="10pt" style:font-size-asian="10pt" style:font-size-complex="10pt"/>
    </style:style>
    <style:style style:name="P19" style:family="paragraph" style:parent-style-name="Text_20_body">
      <style:paragraph-properties fo:text-align="center" style:justify-single-word="false"/>
      <style:text-properties style:font-name="Arial1" fo:font-size="10pt" style:font-size-asian="10pt" style:font-size-complex="10pt"/>
    </style:style>
    <style:style style:name="P20" style:family="paragraph" style:parent-style-name="Text_20_body">
      <style:paragraph-properties fo:text-align="justify" style:justify-single-word="false"/>
      <style:text-properties style:font-name="Arial1" fo:font-size="10pt" style:font-size-asian="10pt" style:font-size-complex="10pt"/>
    </style:style>
    <style:style style:name="P21" style:family="paragraph" style:parent-style-name="Text_20_body">
      <style:text-properties style:font-name="Arial1" fo:font-size="10pt" fo:font-style="italic" style:font-style-asian="italic" style:font-style-complex="italic"/>
    </style:style>
    <style:style style:name="P22" style:family="paragraph" style:parent-style-name="Text_20_body">
      <style:paragraph-properties fo:text-align="justify" style:justify-single-word="false"/>
      <style:text-properties style:font-name="Arial1" fo:font-size="10pt" fo:font-style="italic" style:font-style-asian="italic" style:font-style-complex="italic"/>
    </style:style>
    <style:style style:name="P23" style:family="paragraph" style:parent-style-name="Text_20_body">
      <style:text-properties style:font-name="Arial1" fo:font-size="10pt" fo:font-style="italic" style:text-underline-style="solid" style:text-underline-width="auto" style:text-underline-color="font-color" fo:font-weight="bold" style:font-style-asian="italic" style:font-style-complex="italic"/>
    </style:style>
    <style:style style:name="P24" style:family="paragraph" style:parent-style-name="Text_20_body">
      <style:paragraph-properties fo:text-align="justify" style:justify-single-word="false"/>
      <style:text-properties style:font-name="Arial1" fo:font-size="10pt" fo:font-style="italic" fo:font-weight="bold" style:font-size-asian="10pt" style:font-style-asian="italic" style:font-size-complex="10pt" style:font-style-complex="italic"/>
    </style:style>
    <style:style style:name="P25" style:family="paragraph" style:parent-style-name="Text_20_body">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26" style:family="paragraph" style:parent-style-name="Text_20_body">
      <style:paragraph-properties fo:text-align="center" style:justify-single-word="false"/>
      <style:text-properties style:font-name="Arial1" fo:font-size="10pt" fo:font-style="italic" style:font-size-asian="10pt" style:font-style-asian="italic" style:font-size-complex="10pt" style:font-style-complex="italic"/>
    </style:style>
    <style:style style:name="P27" style:family="paragraph" style:parent-style-name="Text_20_body">
      <style:text-properties style:font-name="Arial1" fo:font-size="10pt" fo:language="es" fo:country="ES" fo:font-style="italic" style:font-style-asian="italic" style:font-style-complex="italic"/>
    </style:style>
    <style:style style:name="P28" style:family="paragraph" style:parent-style-name="Text_20_body">
      <style:paragraph-properties fo:text-align="justify" style:justify-single-word="false"/>
      <style:text-properties style:font-name="Arial1" fo:font-size="10pt" fo:language="es" fo:country="ES" fo:font-style="italic" style:font-style-asian="italic" style:font-style-complex="italic"/>
    </style:style>
    <style:style style:name="P29" style:family="paragraph" style:parent-style-name="Text_20_body">
      <style:paragraph-properties fo:text-align="justify" style:justify-single-word="false"/>
      <style:text-properties style:font-name="Arial1" fo:font-size="10pt" fo:language="es" fo:country="ES" fo:font-style="italic" fo:font-weight="bold" style:font-size-asian="10pt" style:font-style-asian="italic" style:font-size-complex="10pt" style:font-style-complex="italic"/>
    </style:style>
    <style:style style:name="P30" style:family="paragraph" style:parent-style-name="Text_20_body">
      <style:paragraph-properties fo:text-align="center" style:justify-single-word="false"/>
      <style:text-properties style:font-name="Arial1" fo:font-size="10pt" fo:language="es" fo:country="ES" fo:font-style="italic" fo:font-weight="bold" style:font-size-asian="10pt" style:font-style-asian="italic" style:font-size-complex="10pt" style:font-style-complex="italic"/>
    </style:style>
    <style:style style:name="P31" style:family="paragraph" style:parent-style-name="Text_20_body">
      <style:paragraph-properties fo:text-align="center" style:justify-single-word="false"/>
      <style:text-properties style:font-name="Arial1" fo:font-size="10pt" fo:language="es" fo:country="ES" fo:font-style="italic" style:font-size-asian="10pt" style:font-style-asian="italic" style:font-size-complex="10pt" style:font-style-complex="italic"/>
    </style:style>
    <style:style style:name="P32" style:family="paragraph" style:parent-style-name="Text_20_body">
      <style:paragraph-properties fo:text-align="justify" style:justify-single-word="false"/>
      <style:text-properties style:font-name="Arial1" fo:font-size="10pt" fo:language="es" fo:country="ES" fo:font-style="italic" style:font-size-asian="10pt" style:font-style-asian="italic" style:font-size-complex="10pt" style:font-style-complex="italic"/>
    </style:style>
    <style:style style:name="P33" style:family="paragraph" style:parent-style-name="Text_20_body">
      <style:paragraph-properties fo:text-align="start" style:justify-single-word="false"/>
      <style:text-properties style:font-name="Arial1" fo:font-size="10pt" fo:language="es" fo:country="ES" fo:font-style="italic" style:font-size-asian="10pt" style:font-style-asian="italic" style:font-size-complex="10pt" style:font-style-complex="italic"/>
    </style:style>
    <style:style style:name="P34" style:family="paragraph" style:parent-style-name="Text_20_body">
      <style:text-properties style:font-name="Arial1" fo:font-size="9pt" style:font-size-asian="9pt" style:font-size-complex="9pt"/>
    </style:style>
    <style:style style:name="P35" style:family="paragraph" style:parent-style-name="Text_20_body">
      <style:text-properties style:font-name="Arial1" fo:font-size="9pt" fo:font-weight="bold" style:font-size-asian="9pt" style:font-weight-asian="bold" style:font-size-complex="9pt" style:font-weight-complex="bold"/>
    </style:style>
    <style:style style:name="P36" style:family="paragraph" style:parent-style-name="Text_20_body">
      <style:text-properties style:font-name="Arial1" fo:font-size="8pt" style:font-size-asian="8pt" style:font-size-complex="8pt"/>
    </style:style>
    <style:style style:name="P37" style:family="paragraph" style:parent-style-name="Text_20_body">
      <style:text-properties style:font-name="Arial2" fo:font-size="10pt"/>
    </style:style>
    <style:style style:name="P38" style:family="paragraph" style:parent-style-name="Text_20_body">
      <style:paragraph-properties fo:text-align="justify" style:justify-single-word="false"/>
      <style:text-properties style:font-name="Arial2" fo:font-size="11pt"/>
    </style:style>
    <style:style style:name="P39" style:family="paragraph" style:parent-style-name="Text_20_body">
      <style:paragraph-properties fo:text-align="justify" style:justify-single-word="false"/>
      <style:text-properties style:font-name="Arial2" fo:font-size="11pt" fo:font-style="italic" style:font-style-asian="italic" style:font-style-complex="italic"/>
    </style:style>
    <style:style style:name="P40" style:family="paragraph" style:parent-style-name="Text_20_body">
      <style:paragraph-properties fo:text-align="center" style:justify-single-word="false"/>
      <style:text-properties style:font-name="Arial2" fo:font-size="11pt" fo:font-style="italic" style:font-style-asian="italic" style:font-style-complex="italic"/>
    </style:style>
    <style:style style:name="P41" style:family="paragraph" style:parent-style-name="Text_20_body">
      <style:text-properties style:font-name="Arial3" fo:font-size="10pt"/>
    </style:style>
    <style:style style:name="P42" style:family="paragraph" style:parent-style-name="Text_20_body">
      <style:paragraph-properties fo:text-align="justify" style:justify-single-word="false"/>
      <style:text-properties style:font-name="Arial3" fo:font-size="10pt"/>
    </style:style>
    <style:style style:name="P43" style:family="paragraph" style:parent-style-name="Text_20_body">
      <style:paragraph-properties fo:text-align="justify" style:justify-single-word="false"/>
      <style:text-properties fo:color="#000000" style:font-name="Arial2" fo:font-size="11pt" fo:font-style="italic" style:font-style-asian="italic" style:font-style-complex="italic"/>
    </style:style>
    <style:style style:name="P44" style:family="paragraph" style:parent-style-name="Text_20_body">
      <style:paragraph-properties fo:text-align="justify" style:justify-single-word="false"/>
      <style:text-properties fo:color="#000000" style:font-name="Arial3" fo:font-size="10pt" fo:language="es" fo:country="ES" fo:font-style="italic" style:font-style-asian="italic" style:font-style-complex="italic"/>
    </style:style>
    <style:style style:name="P45" style:family="paragraph" style:parent-style-name="Text_20_body">
      <style:paragraph-properties fo:text-align="justify" style:justify-single-word="false"/>
      <style:text-properties fo:color="#000000" style:font-name="Arial3" fo:font-size="11pt"/>
    </style:style>
    <style:style style:name="P46" style:family="paragraph" style:parent-style-name="Text_20_body">
      <style:paragraph-properties fo:text-align="justify" style:justify-single-word="false"/>
      <style:text-properties fo:color="#000000" style:font-name="Arial4" fo:font-size="10pt" fo:language="es" fo:country="ES" fo:font-style="italic" style:font-style-asian="italic" style:font-style-complex="italic"/>
    </style:style>
    <style:style style:name="P47" style:family="paragraph" style:parent-style-name="Text_20_body">
      <style:paragraph-properties fo:text-align="start" style:justify-single-word="false"/>
      <style:text-properties fo:color="#000000" style:font-name="Arial4" fo:font-size="10pt" fo:language="es" fo:country="ES" fo:font-style="italic" style:font-style-asian="italic" style:font-style-complex="italic"/>
    </style:style>
    <style:style style:name="P48" style:family="paragraph" style:parent-style-name="Text_20_body">
      <style:paragraph-properties fo:text-align="justify" style:justify-single-word="false"/>
      <style:text-properties fo:color="#000000" style:font-name="Arial4" fo:font-size="10pt" fo:language="es" fo:country="ES" fo:font-style="italic" fo:font-weight="bold" style:font-style-asian="italic" style:font-style-complex="italic"/>
    </style:style>
    <style:style style:name="P49" style:family="paragraph" style:parent-style-name="Text_20_body">
      <style:text-properties fo:color="#000000" style:font-name="Arial4" fo:font-size="10pt" fo:font-style="italic" style:font-style-asian="italic" style:font-style-complex="italic"/>
    </style:style>
    <style:style style:name="P50" style:family="paragraph" style:parent-style-name="Text_20_body">
      <style:paragraph-properties fo:text-align="justify" style:justify-single-word="false"/>
      <style:text-properties fo:color="#000000" style:font-name="Arial4" fo:font-size="10pt" fo:font-style="italic" style:font-style-asian="italic" style:font-style-complex="italic"/>
    </style:style>
    <style:style style:name="P51" style:family="paragraph" style:parent-style-name="Text_20_body">
      <style:paragraph-properties fo:text-align="center" style:justify-single-word="false"/>
      <style:text-properties fo:color="#000000" style:font-name="Arial4" fo:font-size="10pt" fo:font-style="italic" style:font-style-asian="italic" style:font-style-complex="italic"/>
    </style:style>
    <style:style style:name="P52" style:family="paragraph" style:parent-style-name="Text_20_body">
      <style:text-properties fo:color="#000000" style:font-name="Arial4" fo:font-size="10pt" fo:font-style="italic" fo:font-weight="bold" style:font-style-asian="italic" style:font-style-complex="italic"/>
    </style:style>
    <style:style style:name="P53" style:family="paragraph" style:parent-style-name="Text_20_body">
      <style:paragraph-properties fo:text-align="justify" style:justify-single-word="false"/>
      <style:text-properties fo:color="#000000" style:font-name="Arial4" fo:font-size="10pt" fo:font-style="italic" fo:font-weight="bold" style:font-style-asian="italic" style:font-style-complex="italic"/>
    </style:style>
    <style:style style:name="P54" style:family="paragraph" style:parent-style-name="Text_20_body">
      <style:paragraph-properties fo:text-align="justify" style:justify-single-word="false"/>
      <style:text-properties fo:color="#000000" style:font-name="Arial4" fo:font-size="10pt" fo:font-style="italic" style:text-underline-style="solid" style:text-underline-width="auto" style:text-underline-color="font-color" fo:font-weight="bold" style:font-style-asian="italic" style:font-style-complex="italic"/>
    </style:style>
    <style:style style:name="P55" style:family="paragraph" style:parent-style-name="Text_20_body">
      <style:paragraph-properties fo:text-align="justify" style:justify-single-word="false"/>
      <style:text-properties fo:color="#000000" style:font-name="Arial4" fo:font-size="11pt" fo:font-style="italic" style:font-style-asian="italic" style:font-style-complex="italic"/>
    </style:style>
    <style:style style:name="P56" style:family="paragraph" style:parent-style-name="Text_20_body">
      <style:paragraph-properties fo:text-align="justify" style:justify-single-word="false"/>
      <style:text-properties fo:color="#000000" style:font-name="Times New Roman1" fo:font-size="12pt" fo:font-style="italic" style:font-style-asian="italic" style:font-style-complex="italic"/>
    </style:style>
    <style:style style:name="P57" style:family="paragraph" style:parent-style-name="Text_20_body">
      <style:paragraph-properties fo:text-align="justify" style:justify-single-word="false"/>
      <style:text-properties fo:color="#000000" style:font-name="Arial5" fo:font-size="10pt" fo:language="es" fo:country="ES" fo:font-style="italic" style:font-style-asian="italic" style:font-style-complex="italic"/>
    </style:style>
    <style:style style:name="P58" style:family="paragraph" style:parent-style-name="Text_20_body">
      <style:paragraph-properties fo:text-align="justify" style:justify-single-word="false"/>
      <style:text-properties fo:color="#000000" style:font-name="Arial1" fo:font-size="10pt" fo:font-style="italic" style:text-underline-style="solid" style:text-underline-width="auto" style:text-underline-color="font-color" fo:font-weight="bold" style:font-style-asian="italic" style:font-style-complex="italic"/>
    </style:style>
    <style:style style:name="P59" style:family="paragraph" style:parent-style-name="Text_20_body">
      <style:paragraph-properties fo:text-align="justify" style:justify-single-word="false"/>
      <style:text-properties fo:color="#000000" style:font-name="Arial1" fo:font-size="10pt" fo:font-style="italic" style:font-style-asian="italic" style:font-style-complex="italic"/>
    </style:style>
    <style:style style:name="P60" style:family="paragraph" style:parent-style-name="Text_20_body">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61" style:family="paragraph" style:parent-style-name="Text_20_body">
      <style:paragraph-properties fo:text-align="justify" style:justify-single-word="false"/>
      <style:text-properties fo:color="#000000" style:font-name="Arial1" fo:font-size="10pt" fo:language="es" fo:country="ES" fo:font-style="italic" style:font-style-asian="italic" style:font-style-complex="italic"/>
    </style:style>
    <style:style style:name="P62" style:family="paragraph" style:parent-style-name="Text_20_body">
      <style:paragraph-properties fo:text-align="center" style:justify-single-word="false"/>
      <style:text-properties fo:color="#000000" style:font-name="Arial1" fo:font-size="10pt" fo:language="es" fo:country="ES" fo:font-style="italic" fo:font-weight="bold" style:font-size-asian="10pt" style:font-style-asian="italic" style:font-size-complex="10pt" style:font-style-complex="italic"/>
    </style:style>
    <style:style style:name="P63" style:family="paragraph" style:parent-style-name="Text_20_body">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64" style:family="paragraph" style:parent-style-name="Text_20_body">
      <style:paragraph-properties fo:text-align="justify" style:justify-single-word="false"/>
      <style:text-properties fo:color="#000000" style:font-name="Arial1" fo:font-size="10pt" style:font-size-asian="10pt" style:font-size-complex="10pt"/>
    </style:style>
    <style:style style:name="P65" style:family="paragraph" style:parent-style-name="Text_20_body">
      <style:paragraph-properties fo:text-align="justify" style:justify-single-word="false"/>
    </style:style>
    <style:style style:name="P66" style:family="paragraph" style:parent-style-name="Text_20_body">
      <style:text-properties style:font-name="Arial4" fo:font-size="10pt"/>
    </style:style>
    <style:style style:name="P67" style:family="paragraph" style:parent-style-name="Text_20_body">
      <style:paragraph-properties fo:text-align="justify" style:justify-single-word="false"/>
      <style:text-properties style:font-name="Arial4" fo:font-size="10pt" fo:language="es" fo:country="ES"/>
    </style:style>
    <style:style style:name="P68" style:family="paragraph" style:parent-style-name="Text_20_body">
      <style:paragraph-properties fo:text-align="justify" style:justify-single-word="false"/>
      <style:text-properties style:font-name="Arial4" fo:font-size="10pt"/>
    </style:style>
    <style:style style:name="P69" style:family="paragraph" style:parent-style-name="Text_20_body">
      <style:paragraph-properties fo:text-align="justify" style:justify-single-word="false"/>
      <style:text-properties style:font-name="Arial4" fo:font-size="10pt" fo:font-style="italic" style:font-style-asian="italic" style:font-style-complex="italic"/>
    </style:style>
    <style:style style:name="P70" style:family="paragraph" style:parent-style-name="Text_20_body">
      <style:paragraph-properties fo:text-align="start" style:justify-single-word="false"/>
      <style:text-properties style:font-name="Arial4" fo:font-size="10pt" fo:font-style="italic" fo:font-weight="bold" style:font-style-asian="italic" style:font-style-complex="italic"/>
    </style:style>
    <style:style style:name="P71" style:family="paragraph" style:parent-style-name="Text_20_body">
      <style:paragraph-properties fo:text-align="justify" style:justify-single-word="false"/>
      <style:text-properties style:font-name="Arial4" fo:font-size="10pt" fo:font-style="italic" fo:font-weight="bold" style:font-style-asian="italic" style:font-style-complex="italic"/>
    </style:style>
    <style:style style:name="P72" style:family="paragraph" style:parent-style-name="Text_20_body">
      <style:paragraph-properties fo:text-align="center" style:justify-single-word="false"/>
    </style:style>
    <style:style style:name="P73" style:family="paragraph" style:parent-style-name="Text_20_body">
      <style:paragraph-properties fo:text-align="center" style:justify-single-word="false"/>
      <style:text-properties fo:color="#111111" style:font-name="Arial1" fo:font-size="10pt" fo:language="es" fo:country="ES" fo:font-style="italic" style:font-size-asian="10pt" style:font-style-asian="italic" style:font-size-complex="10pt" style:font-style-complex="italic"/>
    </style:style>
    <style:style style:name="P74" style:family="paragraph" style:parent-style-name="Text_20_body">
      <style:paragraph-properties fo:text-align="justify" style:justify-single-word="false"/>
      <style:text-properties fo:color="#ff3300" style:font-name="Arial4" fo:font-size="10pt" fo:language="es" fo:country="ES" fo:font-style="italic" style:font-style-asian="italic" style:font-style-complex="italic"/>
    </style:style>
    <style:style style:name="P75" style:family="paragraph" style:parent-style-name="Text_20_body">
      <style:paragraph-properties fo:text-align="justify" style:justify-single-word="false"/>
      <style:text-properties fo:color="#ff3300" style:font-name="Arial4" fo:font-size="10pt" fo:font-style="italic" style:font-style-asian="italic" style:font-style-complex="italic"/>
    </style:style>
    <style:style style:name="P76" style:family="paragraph" style:parent-style-name="Text_20_body">
      <style:paragraph-properties fo:text-align="justify" style:justify-single-word="false"/>
      <style:text-properties fo:color="#272727" style:font-name="Arial4" fo:font-size="10pt" fo:font-style="italic" style:font-style-asian="italic" style:font-style-complex="italic"/>
    </style:style>
    <style:style style:name="P77" style:family="paragraph" style:parent-style-name="Text_20_body">
      <style:paragraph-properties fo:text-align="justify" style:justify-single-word="false"/>
      <style:text-properties fo:color="#c9211e" style:font-name="Arial2" fo:font-size="11pt" fo:font-style="italic" style:font-style-asian="italic" style:font-style-complex="italic"/>
    </style:style>
    <style:style style:name="P78" style:family="paragraph" style:parent-style-name="Text_20_body">
      <style:paragraph-properties fo:text-align="justify" style:justify-single-word="false"/>
      <style:text-properties fo:color="#c9211e" style:font-name="Arial4" fo:font-size="10pt" fo:font-style="italic" style:font-style-asian="italic" style:font-style-complex="italic"/>
    </style:style>
    <style:style style:name="P79" style:family="paragraph" style:parent-style-name="Text_20_body">
      <style:text-properties fo:font-style="italic" style:font-style-asian="italic" style:font-style-complex="italic"/>
    </style:style>
    <style:style style:name="P80" style:family="paragraph" style:parent-style-name="Text_20_body">
      <style:paragraph-properties fo:text-align="justify" style:justify-single-word="false"/>
      <style:text-properties fo:font-style="italic" style:font-style-asian="italic" style:font-style-complex="italic"/>
    </style:style>
    <style:style style:name="P81" style:family="paragraph" style:parent-style-name="Table_20_Heading">
      <style:paragraph-properties fo:margin-top="0cm" fo:margin-bottom="0.499cm" fo:text-align="center" style:justify-single-word="false"/>
      <style:text-properties style:font-name="Arial4" fo:font-size="10pt" fo:font-style="italic" style:font-style-asian="italic" style:font-style-complex="italic"/>
    </style:style>
    <style:style style:name="P82" style:family="paragraph" style:parent-style-name="Table_20_Contents">
      <style:paragraph-properties fo:margin-top="0cm" fo:margin-bottom="0.499cm" fo:text-align="center" style:justify-single-word="false"/>
      <style:text-properties style:font-name="Arial4" fo:font-size="7pt" fo:font-style="italic" fo:font-weight="bold" style:font-style-asian="italic" style:font-style-complex="italic"/>
    </style:style>
    <style:style style:name="P83" style:family="paragraph" style:parent-style-name="Table_20_Contents">
      <style:paragraph-properties fo:margin-top="0cm" fo:margin-bottom="0.499cm" fo:text-align="center" style:justify-single-word="false"/>
      <style:text-properties style:font-name="Arial4" fo:font-size="7pt" fo:font-style="italic" style:font-style-asian="italic" style:font-style-complex="italic"/>
    </style:style>
    <style:style style:name="P84" style:family="paragraph" style:parent-style-name="Table_20_Contents">
      <style:paragraph-properties fo:margin-top="0cm" fo:margin-bottom="0.499cm" fo:text-align="center" style:justify-single-word="false"/>
      <style:text-properties style:font-name="Arial4" fo:font-size="10pt" fo:font-style="italic" style:font-style-asian="italic" style:font-style-complex="italic"/>
    </style:style>
    <style:style style:name="P85" style:family="paragraph" style:parent-style-name="Table_20_Contents">
      <style:paragraph-properties fo:margin-top="0cm" fo:margin-bottom="0.499cm"/>
      <style:text-properties style:font-name="Arial4" fo:font-size="10pt" fo:font-style="italic" fo:font-weight="bold" style:font-style-asian="italic" style:font-style-complex="italic"/>
    </style:style>
    <style:style style:name="P86" style:family="paragraph" style:parent-style-name="Table_20_Contents">
      <style:paragraph-properties fo:margin-top="0cm" fo:margin-bottom="0.499cm" fo:text-align="center" style:justify-single-word="false"/>
      <style:text-properties style:font-name="Arial4" fo:font-size="10pt" fo:font-style="italic" fo:font-weight="bold" style:font-style-asian="italic" style:font-style-complex="italic"/>
    </style:style>
    <style:style style:name="P87" style:family="paragraph" style:parent-style-name="Table_20_Contents">
      <style:paragraph-properties fo:margin-top="0cm" fo:margin-bottom="0.499cm" fo:text-align="center" style:justify-single-word="false"/>
      <style:text-properties fo:color="#000000" style:font-name="Arial4" fo:font-size="7pt" fo:language="es" fo:country="ES" fo:font-style="italic" fo:font-weight="bold" style:font-style-asian="italic" style:font-style-complex="italic"/>
    </style:style>
    <style:style style:name="P88" style:family="paragraph" style:parent-style-name="Table_20_Contents">
      <style:paragraph-properties fo:margin-top="0cm" fo:margin-bottom="0.499cm" fo:text-align="center" style:justify-single-word="false"/>
      <style:text-properties fo:color="#000000" style:font-name="Arial4" fo:font-size="7pt" fo:font-style="italic" style:font-style-asian="italic" style:font-style-complex="italic"/>
    </style:style>
    <style:style style:name="P89" style:family="paragraph" style:parent-style-name="Table_20_Contents">
      <style:paragraph-properties fo:margin-top="0cm" fo:margin-bottom="0.499cm" fo:text-align="center" style:justify-single-word="false"/>
      <style:text-properties fo:color="#000000" style:font-name="Arial4" fo:font-size="7pt" fo:font-style="italic" fo:font-weight="bold" style:font-style-asian="italic" style:font-style-complex="italic"/>
    </style:style>
    <style:style style:name="P90" style:family="paragraph" style:parent-style-name="Table_20_Contents">
      <style:paragraph-properties fo:margin-top="0cm" fo:margin-bottom="0.499cm" fo:text-align="center" style:justify-single-word="false"/>
      <style:text-properties fo:color="#000000" style:font-name="Arial4" fo:font-size="10pt" fo:language="es" fo:country="ES" fo:font-style="italic" style:font-style-asian="italic" style:font-style-complex="italic"/>
    </style:style>
    <style:style style:name="P91" style:family="paragraph" style:parent-style-name="Table_20_Contents">
      <style:paragraph-properties fo:margin-top="0cm" fo:margin-bottom="0.499cm" fo:text-align="center" style:justify-single-word="false"/>
      <style:text-properties fo:color="#000000" style:font-name="Arial4" fo:font-size="10pt" fo:font-style="italic" fo:font-weight="bold" style:font-style-asian="italic" style:font-style-complex="italic"/>
    </style:style>
    <style:style style:name="P92" style:family="paragraph" style:parent-style-name="Table_20_Contents">
      <style:paragraph-properties fo:margin-top="0cm" fo:margin-bottom="0.499cm" fo:text-align="center" style:justify-single-word="false"/>
      <style:text-properties fo:color="#000000" style:font-name="Arial4" fo:font-size="10pt" fo:font-style="italic" style:font-style-asian="italic" style:font-style-complex="italic"/>
    </style:style>
    <style:style style:name="P93" style:family="paragraph" style:parent-style-name="Table_20_Contents">
      <style:paragraph-properties fo:margin-top="0cm" fo:margin-bottom="0.499cm" fo:text-align="center" style:justify-single-word="false"/>
      <style:text-properties fo:font-style="italic" style:font-style-asian="italic" style:font-style-complex="italic"/>
    </style:style>
    <style:style style:name="P94" style:family="paragraph" style:parent-style-name="Text_20_body">
      <style:paragraph-properties fo:margin-left="0cm" fo:margin-right="0cm" fo:text-indent="1.058cm" style:auto-text-indent="false"/>
      <style:text-properties style:font-name="Arial2" fo:font-size="10pt"/>
    </style:style>
    <style:style style:name="P95" style:family="paragraph" style:parent-style-name="Standard">
      <style:paragraph-properties fo:text-align="justify" style:justify-single-word="false"/>
    </style:style>
    <style:style style:name="P96" style:family="paragraph" style:parent-style-name="Standard">
      <style:text-properties style:font-name="Arial1" fo:font-size="10pt" style:font-size-asian="10pt" style:font-size-complex="10pt"/>
    </style:style>
    <style:style style:name="P97" style:family="paragraph" style:parent-style-name="Standard">
      <style:paragraph-properties fo:text-align="justify" style:justify-single-word="false"/>
      <style:text-properties style:font-name="Arial1" fo:font-size="10pt" fo:font-style="normal" style:font-size-asian="10pt" style:font-style-asian="normal" style:font-size-complex="10pt" style:font-style-complex="normal"/>
    </style:style>
    <style:style style:name="P98" style:family="paragraph" style:parent-style-name="Standard">
      <style:paragraph-properties fo:margin-top="0cm" fo:margin-bottom="0cm" fo:line-height="100%" fo:text-align="justify" style:justify-single-word="false" fo:orphans="2" fo:widows="2"/>
      <style:text-properties fo:color="#000000" style:font-name="Arial4" fo:font-size="10pt" fo:font-style="normal" fo:font-weight="normal" style:font-size-asian="10pt" style:font-style-asian="normal" style:font-weight-asian="normal" style:font-name-complex="Arial Narrow" style:font-size-complex="10pt" style:font-style-complex="normal" style:font-weight-complex="normal"/>
    </style:style>
    <style:style style:name="P99" style:family="paragraph" style:parent-style-name="Text_20_body" style:master-page-name="MP0">
      <style:paragraph-properties fo:text-align="center" style:justify-single-word="false" style:page-number="auto" fo:break-before="page"/>
      <style:text-properties style:font-name="Arial1" fo:font-size="10pt" style:font-size-asian="10pt" style:font-size-complex="10pt"/>
    </style:style>
    <style:style style:name="P100" style:family="paragraph" style:parent-style-name="Text_20_body" style:list-style-name="L1">
      <style:paragraph-properties fo:text-align="start" style:justify-single-word="false"/>
      <style:text-properties style:font-name="Arial1" fo:font-size="10pt" fo:language="es" fo:country="ES" fo:font-style="italic" style:font-size-asian="10pt" style:font-style-asian="italic" style:font-size-complex="10pt" style:font-style-complex="italic"/>
    </style:style>
    <style:style style:name="P101" style:family="paragraph" style:parent-style-name="Text_20_body" style:list-style-name="L2">
      <style:paragraph-properties fo:text-align="justify" style:justify-single-word="false"/>
      <style:text-properties style:font-name="Arial1" fo:font-size="10pt" fo:language="es" fo:country="ES" fo:font-style="italic" style:font-size-asian="10pt" style:font-style-asian="italic" style:font-size-complex="10pt" style:font-style-complex="italic"/>
    </style:style>
    <style:style style:name="P102" style:family="paragraph" style:parent-style-name="Text_20_body" style:list-style-name="L3">
      <style:paragraph-properties fo:text-align="justify" style:justify-single-word="false"/>
      <style:text-properties style:font-name="Arial1" fo:font-size="10pt" fo:language="es" fo:country="ES" fo:font-style="italic" style:font-size-asian="10pt" style:font-style-asian="italic" style:font-size-complex="10pt" style:font-style-complex="italic"/>
    </style:style>
    <style:style style:name="P103" style:family="paragraph" style:parent-style-name="Text_20_body">
      <style:text-properties style:font-name="Arial1" fo:font-size="10pt" style:font-size-asian="10pt" style:font-size-complex="10pt"/>
    </style:style>
    <style:style style:name="P104" style:family="paragraph" style:parent-style-name="Text_20_body">
      <style:paragraph-properties fo:text-align="justify" style:justify-single-word="false"/>
      <style:text-properties style:font-name="Arial1" fo:font-size="10pt" style:font-size-asian="10pt" style:font-size-complex="10pt"/>
    </style:style>
    <style:style style:name="P105" style:family="paragraph" style:parent-style-name="Text_20_body" style:list-style-name="L4">
      <style:paragraph-properties fo:text-align="justify" style:justify-single-word="false"/>
      <style:text-properties fo:color="#000000" style:font-name="Times New Roman1" fo:font-size="12pt" fo:language="es" fo:country="ES" fo:font-style="italic" style:font-style-asian="italic" style:font-style-complex="italic"/>
    </style:style>
    <style:style style:name="P106" style:family="paragraph" style:parent-style-name="Text_20_body" style:list-style-name="L12">
      <style:paragraph-properties fo:text-align="justify" style:justify-single-word="false"/>
      <style:text-properties fo:color="#000000" style:font-name="Arial4" fo:font-size="10pt" fo:font-style="italic" style:font-style-asian="italic" style:font-style-complex="italic"/>
    </style:style>
    <style:style style:name="P107" style:family="paragraph" style:parent-style-name="Text_20_body" style:list-style-name="L13">
      <style:paragraph-properties fo:text-align="justify" style:justify-single-word="false"/>
      <style:text-properties fo:color="#000000" style:font-name="Arial4" fo:font-size="10pt" fo:font-style="italic" style:font-style-asian="italic" style:font-style-complex="italic"/>
    </style:style>
    <style:style style:name="P108" style:family="paragraph" style:parent-style-name="Text_20_body" style:list-style-name="L14">
      <style:paragraph-properties fo:text-align="justify" style:justify-single-word="false"/>
      <style:text-properties fo:color="#000000" style:font-name="Arial4" fo:font-size="10pt" fo:font-style="italic" style:font-style-asian="italic" style:font-style-complex="italic"/>
    </style:style>
    <style:style style:name="P109" style:family="paragraph" style:parent-style-name="Text_20_body" style:list-style-name="L15">
      <style:paragraph-properties fo:text-align="justify" style:justify-single-word="false"/>
      <style:text-properties fo:color="#000000" style:font-name="Arial4" fo:font-size="10pt" fo:font-style="italic" style:font-style-asian="italic" style:font-style-complex="italic"/>
    </style:style>
    <style:style style:name="P110" style:family="paragraph" style:parent-style-name="Text_20_body" style:list-style-name="L16">
      <style:paragraph-properties fo:text-align="justify" style:justify-single-word="false"/>
      <style:text-properties fo:color="#000000" style:font-name="Arial4" fo:font-size="10pt" fo:font-style="italic" style:font-style-asian="italic" style:font-style-complex="italic"/>
    </style:style>
    <style:style style:name="P111" style:family="paragraph" style:parent-style-name="Text_20_body" style:list-style-name="L17">
      <style:paragraph-properties fo:text-align="justify" style:justify-single-word="false"/>
      <style:text-properties fo:color="#000000" style:font-name="Arial4" fo:font-size="10pt" fo:font-style="italic" style:font-style-asian="italic" style:font-style-complex="italic"/>
    </style:style>
    <style:style style:name="P112" style:family="paragraph" style:parent-style-name="Text_20_body" style:list-style-name="L18">
      <style:paragraph-properties fo:text-align="justify" style:justify-single-word="false"/>
      <style:text-properties fo:color="#000000" style:font-name="Arial4" fo:font-size="10pt" fo:font-style="italic" style:font-style-asian="italic" style:font-style-complex="italic"/>
    </style:style>
    <style:style style:name="P113" style:family="paragraph" style:parent-style-name="Text_20_body" style:list-style-name="L19">
      <style:paragraph-properties fo:text-align="justify" style:justify-single-word="false"/>
      <style:text-properties fo:color="#000000" style:font-name="Arial4" fo:font-size="10pt" fo:font-style="italic" style:font-style-asian="italic" style:font-style-complex="italic"/>
    </style:style>
    <style:style style:name="P114" style:family="paragraph" style:parent-style-name="Text_20_body" style:list-style-name="L21">
      <style:paragraph-properties fo:text-align="justify" style:justify-single-word="false"/>
      <style:text-properties fo:color="#000000" style:font-name="Arial4" fo:font-size="10pt" fo:font-style="italic" fo:font-weight="bold" style:font-style-asian="italic" style:font-style-complex="italic"/>
    </style:style>
    <style:style style:name="P115" style:family="paragraph" style:parent-style-name="Text_20_body" style:list-style-name="L20">
      <style:paragraph-properties fo:text-align="justify" style:justify-single-word="false"/>
      <style:text-properties fo:color="#000000" style:font-name="Helvetica" fo:font-size="10pt" fo:language="en" fo:country="US" fo:font-style="italic" style:font-style-asian="italic" style:font-style-complex="italic"/>
    </style:style>
    <style:style style:name="P116" style:family="paragraph" style:parent-style-name="Text_20_body" style:list-style-name="L5">
      <style:paragraph-properties fo:text-align="justify" style:justify-single-word="false"/>
      <style:text-properties style:font-name="Arial4" fo:font-size="10pt" fo:font-style="italic" style:font-style-asian="italic" style:font-style-complex="italic"/>
    </style:style>
    <style:style style:name="P117" style:family="paragraph" style:parent-style-name="Text_20_body" style:list-style-name="L7">
      <style:paragraph-properties fo:text-align="justify" style:justify-single-word="false"/>
      <style:text-properties style:font-name="Arial4" fo:font-size="10pt" fo:font-style="italic" style:font-style-asian="italic" style:font-style-complex="italic"/>
    </style:style>
    <style:style style:name="P118" style:family="paragraph" style:parent-style-name="Text_20_body" style:list-style-name="L8">
      <style:paragraph-properties fo:text-align="justify" style:justify-single-word="false"/>
      <style:text-properties style:font-name="Arial4" fo:font-size="10pt" fo:font-style="italic" style:font-style-asian="italic" style:font-style-complex="italic"/>
    </style:style>
    <style:style style:name="P119" style:family="paragraph" style:parent-style-name="Text_20_body" style:list-style-name="L9">
      <style:paragraph-properties fo:text-align="justify" style:justify-single-word="false"/>
      <style:text-properties style:font-name="Arial4" fo:font-size="10pt" fo:font-style="italic" style:font-style-asian="italic" style:font-style-complex="italic"/>
    </style:style>
    <style:style style:name="P120" style:family="paragraph" style:parent-style-name="Text_20_body" style:list-style-name="L10">
      <style:paragraph-properties fo:text-align="justify" style:justify-single-word="false"/>
      <style:text-properties style:font-name="Arial4" fo:font-size="10pt" fo:font-style="italic" style:font-style-asian="italic" style:font-style-complex="italic"/>
    </style:style>
    <style:style style:name="P121" style:family="paragraph" style:parent-style-name="Text_20_body" style:list-style-name="L11">
      <style:paragraph-properties fo:text-align="justify" style:justify-single-word="false"/>
      <style:text-properties style:font-name="Arial4" fo:font-size="10pt" fo:font-style="italic" style:font-style-asian="italic" style:font-style-complex="italic"/>
    </style:style>
    <style:style style:name="P122" style:family="paragraph" style:parent-style-name="Text_20_body" style:list-style-name="L7">
      <style:paragraph-properties fo:text-align="justify" style:justify-single-word="false"/>
      <style:text-properties style:font-name="Arial4" fo:font-size="10pt" fo:font-style="italic" fo:font-weight="bold" style:font-style-asian="italic" style:font-style-complex="italic"/>
    </style:style>
    <style:style style:name="P123" style:family="paragraph" style:parent-style-name="Text_20_body" style:list-style-name="L6">
      <style:paragraph-properties fo:text-align="justify" style:justify-single-word="false"/>
      <style:text-properties fo:color="#272727" style:font-name="Arial4" fo:font-size="10pt" fo:font-style="italic" style:font-style-asian="italic" style:font-style-complex="italic"/>
    </style:style>
    <style:style style:name="P124" style:family="paragraph" style:parent-style-name="Text_20_body" style:list-style-name="L9">
      <style:paragraph-properties fo:text-align="justify" style:justify-single-word="false"/>
      <style:text-properties style:font-name="Arial2" fo:font-size="11pt" fo:font-style="italic" style:font-style-asian="italic" style:font-style-complex="italic"/>
    </style:style>
    <style:style style:name="P125" style:family="paragraph" style:parent-style-name="Text_20_body" style:list-style-name="L12">
      <style:paragraph-properties fo:text-align="justify" style:justify-single-word="false"/>
      <style:text-properties style:font-name="Arial2" fo:font-size="11pt" fo:font-style="italic" style:font-style-asian="italic" style:font-style-complex="italic"/>
    </style:style>
    <style:style style:name="P126" style:family="paragraph" style:parent-style-name="Text_20_body" style:list-style-name="L21">
      <style:paragraph-properties fo:text-align="justify" style:justify-single-word="false"/>
      <style:text-properties style:font-name="Arial2" fo:font-size="11pt" fo:font-style="italic" style:font-style-asian="italic" style:font-style-complex="italic"/>
    </style:style>
    <style:style style:name="T1" style:family="text">
      <style:text-properties fo:font-size="8pt" fo:font-weight="bold" style:font-size-asian="8pt" style:font-weight-asian="bold" style:font-size-complex="8pt" style:font-weight-complex="bold"/>
    </style:style>
    <style:style style:name="T2" style:family="text">
      <style:text-properties fo:font-weight="bold"/>
    </style:style>
    <style:style style:name="T3" style:family="text">
      <style:text-properties style:font-name="Arial2" fo:font-size="10pt"/>
    </style:style>
    <style:style style:name="T4" style:family="text">
      <style:text-properties style:font-name="Arial2" fo:font-size="10pt" style:text-underline-style="solid" style:text-underline-width="auto" style:text-underline-color="font-color"/>
    </style:style>
    <style:style style:name="T5" style:family="text">
      <style:text-properties style:font-name="Arial2" fo:font-size="10pt" style:text-underline-style="solid" style:text-underline-width="auto" style:text-underline-color="font-color" style:font-name-asian="Times New Roman" style:font-size-asian="10pt" style:font-size-complex="10pt"/>
    </style:style>
    <style:style style:name="T6" style:family="text">
      <style:text-properties style:font-name="Arial2" fo:font-size="10pt" style:text-underline-style="none" style:font-name-asian="Times New Roman" style:font-size-asian="10pt" style:font-size-complex="10pt"/>
    </style:style>
    <style:style style:name="T7" style:family="text">
      <style:text-properties style:font-name="Arial2" fo:font-size="11pt" style:font-name-asian="Times New Roman"/>
    </style:style>
    <style:style style:name="T8" style:family="text">
      <style:text-properties style:font-name="Arial2" fo:font-size="11pt" style:text-underline-style="solid" style:text-underline-width="auto" style:text-underline-color="font-color" style:font-name-asian="Times New Roman"/>
    </style:style>
    <style:style style:name="T9" style:family="text">
      <style:text-properties style:font-name="Arial2" fo:font-size="11pt" style:text-underline-style="none" style:font-name-asian="Times New Roman"/>
    </style:style>
    <style:style style:name="T10" style:family="text">
      <style:text-properties style:font-name="Arial3" fo:font-weight="bold"/>
    </style:style>
    <style:style style:name="T11" style:family="text">
      <style:text-properties style:font-name="Arial3" fo:font-size="10pt"/>
    </style:style>
    <style:style style:name="T12" style:family="text">
      <style:text-properties style:font-name="Arial3" fo:font-size="10pt" fo:font-weight="bold"/>
    </style:style>
    <style:style style:name="T13" style:family="text">
      <style:text-properties style:text-underline-style="solid" style:text-underline-width="auto" style:text-underline-color="font-color"/>
    </style:style>
    <style:style style:name="T14" style:family="text">
      <style:text-properties style:text-underline-style="solid" style:text-underline-width="auto" style:text-underline-color="font-color" fo:font-weight="bold"/>
    </style:style>
    <style:style style:name="T15" style:family="text">
      <style:text-properties fo:color="#ffffff" style:font-name="Arial1" fo:font-size="8pt" style:font-size-asian="8pt" style:font-size-complex="8pt"/>
    </style:style>
    <style:style style:name="T16" style:family="text">
      <style:text-properties fo:color="#000000"/>
    </style:style>
    <style:style style:name="T17" style:family="text">
      <style:text-properties fo:color="#000000" fo:font-weight="bold"/>
    </style:style>
    <style:style style:name="T18" style:family="text">
      <style:text-properties fo:color="#000000" fo:font-style="italic" style:font-style-asian="italic" style:font-style-complex="italic"/>
    </style:style>
    <style:style style:name="T19" style:family="text">
      <style:text-properties fo:color="#000000" style:font-name="Arial2" fo:language="es" fo:country="ES"/>
    </style:style>
    <style:style style:name="T20" style:family="text">
      <style:text-properties fo:color="#000000" style:font-name="Arial2" fo:language="es" fo:country="ES" fo:font-weight="normal" style:font-weight-asian="normal" style:font-weight-complex="normal"/>
    </style:style>
    <style:style style:name="T21" style:family="text">
      <style:text-properties fo:color="#000000" style:font-name="Arial2" fo:font-size="11pt" fo:font-style="italic" style:font-style-asian="italic" style:font-style-complex="italic"/>
    </style:style>
    <style:style style:name="T22" style:family="text">
      <style:text-properties fo:color="#000000" style:font-name="Arial3" fo:font-size="10pt" fo:language="es" fo:country="ES" fo:font-style="italic" style:font-style-asian="italic" style:font-style-complex="italic"/>
    </style:style>
    <style:style style:name="T23" style:family="text">
      <style:text-properties fo:color="#000000" style:text-underline-style="solid" style:text-underline-width="auto" style:text-underline-color="font-color"/>
    </style:style>
    <style:style style:name="T24" style:family="text">
      <style:text-properties fo:color="#000000" style:text-underline-style="solid" style:text-underline-width="auto" style:text-underline-color="font-color" fo:font-weight="bold"/>
    </style:style>
    <style:style style:name="T25" style:family="text">
      <style:text-properties fo:color="#000000" style:font-name="Arial4" fo:font-size="10pt"/>
    </style:style>
    <style:style style:name="T26" style:family="text">
      <style:text-properties fo:color="#000000" style:font-name="Arial4" fo:font-size="10pt" fo:font-weight="bold"/>
    </style:style>
    <style:style style:name="T27" style:family="text">
      <style:text-properties fo:color="#000000" style:font-name="Arial4" fo:font-size="10pt" fo:language="es" fo:country="ES" fo:font-style="italic" style:text-underline-style="solid" style:text-underline-width="auto" style:text-underline-color="font-color" fo:font-weight="bold" style:font-style-asian="italic" style:font-style-complex="italic"/>
    </style:style>
    <style:style style:name="T28" style:family="text">
      <style:text-properties fo:color="#000000" style:font-name="Arial4" fo:font-size="10pt" fo:language="es" fo:country="ES" fo:font-style="italic" fo:font-weight="bold" style:font-style-asian="italic" style:font-style-complex="italic"/>
    </style:style>
    <style:style style:name="T29" style:family="text">
      <style:text-properties fo:color="#000000" style:font-name="Arial4" fo:font-size="10pt" fo:language="es" fo:country="ES" fo:font-style="italic" style:font-style-asian="italic" style:font-style-complex="italic"/>
    </style:style>
    <style:style style:name="T30" style:family="text">
      <style:text-properties fo:color="#000000" style:font-name="Arial4" fo:font-size="10pt" style:text-underline-style="solid" style:text-underline-width="auto" style:text-underline-color="font-color"/>
    </style:style>
    <style:style style:name="T31" style:family="text">
      <style:text-properties fo:color="#000000" style:font-name="Arial4" fo:font-size="10pt" style:text-underline-style="solid" style:text-underline-width="auto" style:text-underline-color="font-color" fo:font-weight="bold"/>
    </style:style>
    <style:style style:name="T32" style:family="text">
      <style:text-properties fo:color="#000000" style:font-name="Arial4" fo:font-size="10pt" fo:font-style="italic" style:font-style-asian="italic" style:font-style-complex="italic"/>
    </style:style>
    <style:style style:name="T33" style:family="text">
      <style:text-properties fo:color="#000000" style:font-name="Arial4" fo:font-size="10pt" fo:font-style="italic" fo:font-weight="bold" style:font-style-asian="italic" style:font-style-complex="italic"/>
    </style:style>
    <style:style style:name="T34" style:family="text">
      <style:text-properties fo:color="#000000" style:font-name="Arial4" fo:font-size="10pt" fo:font-style="italic" style:text-underline-style="solid" style:text-underline-width="auto" style:text-underline-color="font-color" style:font-style-asian="italic" style:font-style-complex="italic"/>
    </style:style>
    <style:style style:name="T35" style:family="text">
      <style:text-properties fo:color="#000000" style:font-name="Arial4" fo:font-size="10pt" fo:font-style="italic" style:text-underline-style="solid" style:text-underline-width="auto" style:text-underline-color="font-color" fo:font-weight="bold" style:font-style-asian="italic" style:font-style-complex="italic"/>
    </style:style>
    <style:style style:name="T36" style:family="text">
      <style:text-properties fo:color="#000000" style:font-name="Arial5" fo:font-size="10pt"/>
    </style:style>
    <style:style style:name="T37" style:family="text">
      <style:text-properties fo:color="#000000" style:text-line-through-style="solid" style:font-name="Arial4" fo:font-size="10pt"/>
    </style:style>
    <style:style style:name="T38" style:family="text">
      <style:text-properties fo:color="#000000" style:text-line-through-style="solid" style:font-name="Arial4" fo:font-size="10pt" fo:font-weight="bold"/>
    </style:style>
    <style:style style:name="T39" style:family="text">
      <style:text-properties fo:color="#000000" fo:language="es" fo:country="ES" fo:font-weight="normal" style:font-weight-asian="normal" style:font-weight-complex="normal"/>
    </style:style>
    <style:style style:name="T40" style:family="text">
      <style:text-properties fo:color="#000000" style:font-name="Arial1" fo:font-style="italic" style:font-style-asian="italic" style:font-style-complex="italic"/>
    </style:style>
    <style:style style:name="T41" style:family="text">
      <style:text-properties fo:color="#000000" style:font-name="Arial1" fo:font-style="italic" fo:font-weight="bold" style:font-style-asian="italic" style:font-style-complex="italic"/>
    </style:style>
    <style:style style:name="T42" style:family="text">
      <style:text-properties fo:color="#000000" style:font-name="Arial1" fo:font-style="italic" fo:font-weight="bold" style:font-size-asian="10pt" style:font-style-asian="italic" style:font-size-complex="10pt" style:font-style-complex="italic"/>
    </style:style>
    <style:style style:name="T43" style:family="text">
      <style:text-properties fo:color="#000000" style:font-name="Arial1" fo:font-style="italic" style:font-size-asian="10pt" style:font-style-asian="italic" style:font-size-complex="10pt" style:font-style-complex="italic"/>
    </style:style>
    <style:style style:name="T44" style:family="text">
      <style:text-properties fo:color="#000000" style:font-name="Arial1" fo:font-size="10pt" fo:language="es" fo:country="ES" fo:font-style="italic" style:font-style-asian="italic" style:font-style-complex="italic"/>
    </style:style>
    <style:style style:name="T45" style:family="text">
      <style:text-properties fo:color="#000000" style:font-name="Arial1" fo:font-size="10pt" fo:language="es" fo:country="ES" fo:font-style="italic" fo:font-weight="bold" style:font-style-asian="italic" style:font-style-complex="italic"/>
    </style:style>
    <style:style style:name="T46" style:family="text">
      <style:text-properties fo:color="#000000" style:font-name="Arial1" fo:font-size="10pt" fo:font-style="italic" fo:font-weight="bold" style:font-style-asian="italic" style:font-weight-asian="bold" style:font-style-complex="italic" style:font-weight-complex="bold"/>
    </style:style>
    <style:style style:name="T47" style:family="text">
      <style:text-properties fo:font-style="italic" style:font-style-asian="italic" style:font-style-complex="italic"/>
    </style:style>
    <style:style style:name="T48" style:family="text">
      <style:text-properties style:font-name="Arial4"/>
    </style:style>
    <style:style style:name="T49" style:family="text">
      <style:text-properties style:font-name="Arial4" fo:font-weight="bold"/>
    </style:style>
    <style:style style:name="T50" style:family="text">
      <style:text-properties style:font-name="Arial4" fo:font-size="10pt"/>
    </style:style>
    <style:style style:name="T51" style:family="text">
      <style:text-properties style:font-name="Arial4" fo:font-size="10pt" fo:font-weight="bold"/>
    </style:style>
    <style:style style:name="T52" style:family="text">
      <style:text-properties fo:color="#c9211e"/>
    </style:style>
    <style:style style:name="T53" style:family="text">
      <style:text-properties style:font-name="Arial5"/>
    </style:style>
    <style:style style:name="T54" style:family="text">
      <style:text-properties style:font-name="Arial5" fo:font-weight="bold"/>
    </style:style>
    <style:style style:name="T55" style:family="text">
      <style:text-properties style:font-name="ArialMT"/>
    </style:style>
    <style:style style:name="T56" style:family="text">
      <style:text-properties style:text-position="-33% 80%"/>
    </style:style>
    <style:style style:name="T57" style:family="text">
      <style:text-properties style:text-position="-33% 80%" fo:font-weight="bold"/>
    </style:style>
    <style:style style:name="T58" style:family="text">
      <style:text-properties fo:color="#272727"/>
    </style:style>
    <style:style style:name="T59" style:family="text">
      <style:text-properties fo:color="#272727" style:font-name="Arial4" fo:font-size="10pt"/>
    </style:style>
    <style:style style:name="T60" style:family="text">
      <style:text-properties fo:font-size="10pt" fo:font-weight="bold"/>
    </style:style>
    <style:style style:name="T61" style:family="text">
      <style:text-properties style:font-name="Arial1" fo:font-size="10pt" style:text-underline-style="solid" style:text-underline-width="auto" style:text-underline-color="font-color"/>
    </style:style>
    <style:style style:name="T62" style:family="text">
      <style:text-properties style:font-name="Arial1" fo:font-size="10pt" style:text-underline-style="solid" style:text-underline-width="auto" style:text-underline-color="font-color" style:font-name-asian="Times New Roman" style:font-size-asian="10pt" style:font-size-complex="10pt"/>
    </style:style>
    <style:style style:name="T63" style:family="text">
      <style:text-properties style:font-name="Arial1" fo:font-size="10pt" fo:font-style="italic" style:text-underline-style="solid" style:text-underline-width="auto" style:text-underline-color="font-color" fo:font-weight="bold" style:font-style-asian="italic" style:font-style-complex="italic"/>
    </style:style>
    <style:style style:name="T64" style:family="text">
      <style:text-properties style:font-name="Arial1" fo:font-size="10pt" fo:font-style="italic" fo:font-weight="bold" style:font-style-asian="italic" style:font-style-complex="italic"/>
    </style:style>
    <style:style style:name="T65" style:family="text">
      <style:text-properties style:font-name="Arial1" fo:font-size="10pt" fo:font-style="italic" fo:font-weight="bold" style:font-size-asian="10pt" style:font-style-asian="italic" style:font-size-complex="10pt" style:font-style-complex="italic"/>
    </style:style>
    <style:style style:name="T66" style:family="text">
      <style:text-properties style:font-name="Arial1" fo:font-size="10pt" fo:font-style="italic" style:font-style-asian="italic" style:font-style-complex="italic"/>
    </style:style>
    <style:style style:name="T67" style:family="text">
      <style:text-properties style:font-name="Arial1" fo:font-size="10pt" fo:font-style="italic" style:font-size-asian="10pt" style:font-style-asian="italic" style:font-size-complex="10pt" style:font-style-complex="italic"/>
    </style:style>
    <style:style style:name="T68" style:family="text">
      <style:text-properties style:font-name="Arial1" fo:font-size="10pt" fo:language="es" fo:country="ES" fo:font-style="italic" style:text-underline-style="solid" style:text-underline-width="auto" style:text-underline-color="font-color" fo:font-weight="bold" style:font-style-asian="italic" style:font-style-complex="italic"/>
    </style:style>
    <style:style style:name="T69" style:family="text">
      <style:text-properties style:font-name="Arial1" fo:font-size="10pt" fo:language="es" fo:country="ES" fo:font-style="italic" style:font-style-asian="italic" style:font-style-complex="italic"/>
    </style:style>
    <style:style style:name="T70" style:family="text">
      <style:text-properties style:font-name="Arial1" fo:font-size="10pt" fo:language="es" fo:country="ES" fo:font-style="italic" fo:font-weight="bold" style:font-size-asian="10pt" style:font-style-asian="italic" style:font-size-complex="10pt" style:font-style-complex="italic"/>
    </style:style>
    <style:style style:name="T71" style:family="text">
      <style:text-properties style:font-name="Arial1" fo:font-size="10pt" fo:language="es" fo:country="ES" fo:font-style="italic" style:font-size-asian="10pt" style:font-style-asian="italic" style:font-size-complex="10pt" style:font-style-complex="italic"/>
    </style:style>
    <style:style style:name="T72" style:family="text">
      <style:text-properties style:font-name="Arial1" fo:font-size="10pt" style:font-size-asian="10pt" style:font-size-complex="10pt"/>
    </style:style>
    <style:style style:name="T73" style:family="text">
      <style:text-properties style:font-name="Arial1" fo:font-size="10pt" style:text-underline-style="none" style:font-name-asian="Times New Roman" style:font-size-asian="10pt" style:font-size-complex="10pt"/>
    </style:style>
    <style:style style:name="T74" style:family="text">
      <style:text-properties style:font-name="Arial1" style:text-underline-style="solid" style:text-underline-width="auto" style:text-underline-color="font-color"/>
    </style:style>
    <style:style style:name="T75" style:family="text">
      <style:text-properties style:font-name="Arial1" fo:font-size="9pt" style:font-size-asian="9pt" style:font-size-complex="9pt"/>
    </style:style>
    <style:style style:name="T76" style:family="text">
      <style:text-properties style:font-name="Arial1" fo:font-size="9pt" style:text-underline-style="solid" style:text-underline-width="auto" style:text-underline-color="font-color" style:font-size-asian="9pt" style:font-size-complex="9pt"/>
    </style:style>
    <style:style style:name="T77" style:family="text">
      <style:text-properties style:font-name="Arial1" fo:font-size="8pt" style:font-size-asian="8pt" style:font-size-complex="8pt"/>
    </style:style>
    <style:style style:name="T78" style:family="text">
      <style:text-properties style:font-name="Arial1" fo:font-size="8pt" style:text-underline-style="solid" style:text-underline-width="auto" style:text-underline-color="font-color" style:font-size-asian="8pt" style:font-size-complex="8pt"/>
    </style:style>
    <style:style style:name="T79" style:family="text">
      <style:text-properties style:font-name="Arial1" fo:font-style="italic" fo:font-weight="bold" style:font-style-asian="italic" style:font-style-complex="italic"/>
    </style:style>
    <style:style style:name="T80" style:family="text">
      <style:text-properties style:font-name="Arial1" fo:font-style="italic" fo:font-weight="bold" style:font-size-asian="10pt" style:font-style-asian="italic" style:font-size-complex="10pt" style:font-style-complex="italic"/>
    </style:style>
    <style:style style:name="T81" style:family="text">
      <style:text-properties style:font-name="Arial1" fo:font-style="italic" style:font-style-asian="italic" style:font-style-complex="italic"/>
    </style:style>
    <style:style style:name="T82" style:family="text">
      <style:text-properties style:font-name="Arial1" fo:font-style="italic" style:font-size-asian="10pt" style:font-style-asian="italic" style:font-size-complex="10pt" style:font-style-complex="italic"/>
    </style:style>
    <style:style style:name="T83" style:family="text">
      <style:text-properties fo:font-style="normal" style:font-style-asian="normal" style:font-style-complex="normal"/>
    </style:style>
    <style:style style:name="T84" style:family="text">
      <style:text-properties fo:font-style="normal" fo:font-weight="bold" style:font-style-asian="normal" style:font-weight-asian="bold" style:font-style-complex="normal" style:font-weight-complex="bold"/>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text:list-style style:name="L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2">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3">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5">
      <text:list-level-style-number text:level="1" text:style-name="Numbering_20_Symbols" style:num-suffix="." style:num-format="1" text:start-value="2">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7">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8">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9">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number:number-style style:name="N0">
      <number:number number:min-integer-digits="1"/>
    </number:number-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99"><text:span text:style-name="Strong_20_Emphasis"><text:span text:style-name="T10">ACTA DE LA SESIÓN EXTRAORDINARIA Y URGENTE CELEBRADA POR LA JUNTA DE GOBIERNO LOCAL DEL AYUNTAMIENTO DE MOGÁN EL DÍA 28 DE ENERO DE 2025</text:span></text:span></text:p>
      <text:p text:style-name="P19"><text:span text:style-name="Strong_20_Emphasis"><text:span text:style-name="T10"/></text:span></text:p>
      <text:p text:style-name="Text_20_body"><text:span text:style-name="T11"><text:tab/>En la Sala de reuniones de las Casas Consistoriales de Mogán, siendo las doce horas y quince minutos, del día</text:span><text:span text:style-name="Strong_20_Emphasis"><text:span text:style-name="T3"> </text:span></text:span><text:span text:style-name="Strong_20_Emphasis"><text:span text:style-name="T12">28 </text:span></text:span><text:span text:style-name="T12">de enero de 2025</text:span><text:span text:style-name="T11">, se reúne la Junta de Gobierno Local, </text:span><text:span text:style-name="Strong_20_Emphasis"><text:span text:style-name="T12">bajo la Presidencia de la Alcaldesa -Presidenta,</text:span></text:span><text:span text:style-name="T3"> </text:span><text:span text:style-name="T11">y con la asistencia de los señores Tenientes de Alcalde que al margen se expresan, al objeto de celebrar </text:span><text:span text:style-name="T12">sesión extraordinaria y urgente, en primera convocatoria,</text:span><text:span text:style-name="T3"> </text:span><text:span text:style-name="T11">para la que habían sido convocados previamente. </text:span></text:p>
      <text:p text:style-name="P41"/>
      <text:p text:style-name="P41"><text:tab/>Actúa <text:span text:style-name="T2">don David Chao Castro,</text:span> Secretario General Accidental, que da fe del acto.</text:p>
      <text:p text:style-name="P41"/>
      <text:p text:style-name="P41"><text:tab/>Apreciado por el cuarto Teniente de Alcalde, don <text:span text:style-name="T2">Luis Miguel Becerra André</text:span>, una circunstancia de fuerza mayor que impide su presencia en la Casa Consistorial, al participar en la celebración de un asunto municipal que requería su presencia a la misma hora que la prevista para la celebración de esta Junta de Gobierno Local en sesión ordinaria, de conformidad con lo establecido en el artículo 46.3 de la Ley 7/1995, de 2 de abril, Reguladora de las Bases del Régimen Local, decide intervenir por vía telemática mediante una videoconferencia. Está presente en la Casa Consistorial, la Concejal Delegada asistente y don Salvador Álvarez León, Secretario General Accidental de la Corporación, que da fe del acto.</text:p>
      <text:p text:style-name="P41"/>
      <text:p text:style-name="P35">SRES. Y SRAS. ASISTENTES</text:p>
      <text:p text:style-name="Text_20_body"><text:span text:style-name="Strong_20_Emphasis"><text:span text:style-name="T75">ALCALDE</text:span></text:span></text:p>
      <table:table table:name="Tabla1" table:style-name="Tabla1">
        <table:table-column table:style-name="Tabla1.A"/>
        <table:table-column table:style-name="Tabla1.B" table:number-columns-repeated="2"/>
        <table:table-row>
          <table:table-cell table:style-name="Tabla1.A1" office:value-type="string">
            <text:p text:style-name="Table_20_Contents"><text:span text:style-name="Strong_20_Emphasis"><text:span text:style-name="T76">Nombre</text:span></text:span></text:p>
          </table:table-cell>
          <table:table-cell table:style-name="Tabla1.A1" office:value-type="string">
            <text:p text:style-name="P5"><text:span text:style-name="Strong_20_Emphasis"><text:span text:style-name="T76">Asiste</text:span></text:span></text:p>
          </table:table-cell>
          <table:table-cell table:style-name="Tabla1.A1" office:value-type="string">
            <text:p text:style-name="P5"><text:span text:style-name="Strong_20_Emphasis"><text:span text:style-name="T76">Partido</text:span></text:span></text:p>
          </table:table-cell>
        </table:table-row>
        <table:table-row>
          <table:table-cell table:style-name="Tabla1.A1" office:value-type="string">
            <text:p text:style-name="P8">ONALIA BUENO GARCIA</text:p>
          </table:table-cell>
          <table:table-cell table:style-name="Tabla1.A1" office:value-type="string">
            <text:p text:style-name="P9">Sí</text:p>
          </table:table-cell>
          <table:table-cell table:style-name="Tabla1.A1" office:value-type="string">
            <text:p text:style-name="P9">JPM</text:p>
          </table:table-cell>
        </table:table-row>
      </table:table>
      <text:p text:style-name="P34"/>
      <text:p text:style-name="Text_20_body"><text:span text:style-name="Strong_20_Emphasis"><text:span text:style-name="T75">CONCEJALES</text:span></text:span></text:p>
      <table:table table:name="Tabla2" table:style-name="Tabla2">
        <table:table-column table:style-name="Tabla2.A"/>
        <table:table-column table:style-name="Tabla2.B" table:number-columns-repeated="2"/>
        <table:table-row>
          <table:table-cell table:style-name="Tabla2.A1" office:value-type="string">
            <text:p text:style-name="Table_20_Contents"><text:span text:style-name="Strong_20_Emphasis"><text:span text:style-name="T76">Nombre</text:span></text:span></text:p>
          </table:table-cell>
          <table:table-cell table:style-name="Tabla2.A1" office:value-type="string">
            <text:p text:style-name="P14"><text:span text:style-name="Strong_20_Emphasis"><text:span text:style-name="T76">Asiste</text:span></text:span></text:p>
          </table:table-cell>
          <table:table-cell table:style-name="Tabla2.A1" office:value-type="string">
            <text:p text:style-name="P14"><text:span text:style-name="Strong_20_Emphasis"><text:span text:style-name="T76">Partido</text:span></text:span></text:p>
          </table:table-cell>
        </table:table-row>
        <table:table-row>
          <table:table-cell table:style-name="Tabla2.A1" office:value-type="string">
            <text:p text:style-name="P8">JUAN MENCEY NAVARRO ROMERO</text:p>
          </table:table-cell>
          <table:table-cell table:style-name="Tabla2.A1" office:value-type="string">
            <text:p text:style-name="P10">Sí</text:p>
          </table:table-cell>
          <table:table-cell table:style-name="Tabla2.A1" office:value-type="string">
            <text:p text:style-name="P10">JPM</text:p>
          </table:table-cell>
        </table:table-row>
        <table:table-row>
          <table:table-cell table:style-name="Tabla2.A1" office:value-type="string">
            <text:p text:style-name="P8">JUAN ERNESTO HERNANDEZ CRUZ</text:p>
          </table:table-cell>
          <table:table-cell table:style-name="Tabla2.A1" office:value-type="string">
            <text:p text:style-name="P10">Sí</text:p>
          </table:table-cell>
          <table:table-cell table:style-name="Tabla2.A1" office:value-type="string">
            <text:p text:style-name="P10">JPM</text:p>
          </table:table-cell>
        </table:table-row>
        <table:table-row>
          <table:table-cell table:style-name="Tabla2.A1" office:value-type="string">
            <text:p text:style-name="P8">TANIA DEL PINO ALONSO PEREZ</text:p>
          </table:table-cell>
          <table:table-cell table:style-name="Tabla2.A1" office:value-type="string">
            <text:p text:style-name="P10">No</text:p>
          </table:table-cell>
          <table:table-cell table:style-name="Tabla2.A1" office:value-type="string">
            <text:p text:style-name="P10">JPM</text:p>
          </table:table-cell>
        </table:table-row>
        <table:table-row>
          <table:table-cell table:style-name="Tabla2.A1" office:value-type="string">
            <text:p text:style-name="P8">LUIS MIGUEL BECERRA ANDRE</text:p>
          </table:table-cell>
          <table:table-cell table:style-name="Tabla2.A1" office:value-type="string">
            <text:p text:style-name="P10">Sí</text:p>
          </table:table-cell>
          <table:table-cell table:style-name="Tabla2.A1" office:value-type="string">
            <text:p text:style-name="P10">JPM</text:p>
          </table:table-cell>
        </table:table-row>
        <table:table-row>
          <table:table-cell table:style-name="Tabla2.A1" office:value-type="string">
            <text:p text:style-name="P8">CONSUELO DIAZ LEON</text:p>
          </table:table-cell>
          <table:table-cell table:style-name="Tabla2.A1" office:value-type="string">
            <text:p text:style-name="P10">No</text:p>
          </table:table-cell>
          <table:table-cell table:style-name="Tabla2.A1" office:value-type="string">
            <text:p text:style-name="P10">JPM</text:p>
          </table:table-cell>
        </table:table-row>
        <table:table-row>
          <table:table-cell table:style-name="Tabla2.A1" office:value-type="string">
            <text:p text:style-name="P8">JUANA TERESA VEGA JIMENEZ</text:p>
          </table:table-cell>
          <table:table-cell table:style-name="Tabla2.A1" office:value-type="string">
            <text:p text:style-name="P10">No</text:p>
          </table:table-cell>
          <table:table-cell table:style-name="Tabla2.A1" office:value-type="string">
            <text:p text:style-name="P10">JPM</text:p>
          </table:table-cell>
        </table:table-row>
        <table:table-row>
          <table:table-cell table:style-name="Tabla2.A1" office:value-type="string">
            <text:p text:style-name="P8">JOSE JAVIER ROMERO ALONSO</text:p>
          </table:table-cell>
          <table:table-cell table:style-name="Tabla2.A1" office:value-type="string">
            <text:p text:style-name="P10">No</text:p>
          </table:table-cell>
          <table:table-cell table:style-name="Tabla2.A1" office:value-type="string">
            <text:p text:style-name="P10">NC-FAC</text:p>
          </table:table-cell>
        </table:table-row>
        <table:table-row>
          <table:table-cell table:style-name="Tabla2.A1" office:value-type="string">
            <text:p text:style-name="P8">JUAN MANUEL GABELLA GONZALEZ</text:p>
          </table:table-cell>
          <table:table-cell table:style-name="Tabla2.A1" office:value-type="string">
            <text:p text:style-name="P10">No</text:p>
          </table:table-cell>
          <table:table-cell table:style-name="Tabla2.A1" office:value-type="string">
            <text:p text:style-name="P10">NC-FAC</text:p>
          </table:table-cell>
        </table:table-row>
        <table:table-row>
          <table:table-cell table:style-name="Tabla2.A1" office:value-type="string">
            <text:p text:style-name="P8">JULIAN ARTEMI ARTILES MORALEDA</text:p>
          </table:table-cell>
          <table:table-cell table:style-name="Tabla2.A1" office:value-type="string">
            <text:p text:style-name="P10">No</text:p>
          </table:table-cell>
          <table:table-cell table:style-name="Tabla2.A1" office:value-type="string">
            <text:p text:style-name="P10">PSOE</text:p>
          </table:table-cell>
        </table:table-row>
        <table:table-row>
          <table:table-cell table:style-name="Tabla2.A1" office:value-type="string">
            <text:p text:style-name="P8">DOLORES MONDEJAR NAVARRO</text:p>
          </table:table-cell>
          <table:table-cell table:style-name="Tabla2.A1" office:value-type="string">
            <text:p text:style-name="P10">No</text:p>
          </table:table-cell>
          <table:table-cell table:style-name="Tabla2.A1" office:value-type="string">
            <text:p text:style-name="P10">PSOE</text:p>
          </table:table-cell>
        </table:table-row>
      </table:table>
      <text:p text:style-name="P34"/>
      <text:p text:style-name="Text_20_body"><text:span text:style-name="Strong_20_Emphasis"><text:span text:style-name="T77">INTERVENTOR</text:span></text:span></text:p>
      <table:table table:name="Tabla3" table:style-name="Tabla3">
        <table:table-column table:style-name="Tabla3.A"/>
        <table:table-column table:style-name="Tabla3.B" table:number-columns-repeated="2"/>
        <table:table-row>
          <table:table-cell table:style-name="Tabla3.A1" office:value-type="string">
            <text:p text:style-name="Table_20_Contents"><text:span text:style-name="Strong_20_Emphasis"><text:span text:style-name="T78">Nombre</text:span></text:span></text:p>
          </table:table-cell>
          <table:table-cell table:style-name="Tabla3.A1" office:value-type="string">
            <text:p text:style-name="P5"><text:span text:style-name="Strong_20_Emphasis"><text:span text:style-name="T78">Asiste</text:span></text:span></text:p>
          </table:table-cell>
          <table:table-cell table:style-name="Tabla3.A1" office:value-type="string">
            <text:p text:style-name="P5"><text:span text:style-name="Strong_20_Emphasis"><text:span text:style-name="T15">Partido</text:span></text:span></text:p>
          </table:table-cell>
        </table:table-row>
        <table:table-row>
          <table:table-cell table:style-name="Tabla3.A1" office:value-type="string">
            <text:p text:style-name="P11">GONZALO MARTINEZ LAZARO</text:p>
          </table:table-cell>
          <table:table-cell table:style-name="Tabla3.A1" office:value-type="string">
            <text:p text:style-name="P12">No</text:p>
          </table:table-cell>
          <table:table-cell table:style-name="Tabla3.A1" office:value-type="string">
            <text:p text:style-name="P11"/>
          </table:table-cell>
        </table:table-row>
      </table:table>
      <text:p text:style-name="P36"/>
      <text:p text:style-name="Text_20_body"><text:span text:style-name="Strong_20_Emphasis"><text:span text:style-name="T77">SECRETARIO</text:span></text:span></text:p>
      <table:table table:name="Tabla4" table:style-name="Tabla4">
        <table:table-column table:style-name="Tabla4.A"/>
        <table:table-column table:style-name="Tabla4.B" table:number-columns-repeated="2"/>
        <table:table-row>
          <table:table-cell table:style-name="Tabla4.A1" office:value-type="string">
            <text:p text:style-name="Table_20_Contents"><text:span text:style-name="Strong_20_Emphasis"><text:span text:style-name="T78">Nombre</text:span></text:span></text:p>
          </table:table-cell>
          <table:table-cell table:style-name="Tabla4.A1" office:value-type="string">
            <text:p text:style-name="P5"><text:span text:style-name="Strong_20_Emphasis"><text:span text:style-name="T78">Asiste</text:span></text:span></text:p>
          </table:table-cell>
          <table:table-cell table:style-name="Tabla4.A1" office:value-type="string">
            <text:p text:style-name="P5"><text:span text:style-name="Strong_20_Emphasis"><text:span text:style-name="T15">Partido</text:span></text:span></text:p>
          </table:table-cell>
        </table:table-row>
        <table:table-row>
          <table:table-cell table:style-name="Tabla4.A1" office:value-type="string">
            <text:p text:style-name="P11">DAVID CHAO CASTRO</text:p>
          </table:table-cell>
          <table:table-cell table:style-name="Tabla4.A1" office:value-type="string">
            <text:p text:style-name="P12">Sí</text:p>
          </table:table-cell>
          <table:table-cell table:style-name="Tabla4.A1" office:value-type="string">
            <text:p text:style-name="P13">.</text:p>
          </table:table-cell>
        </table:table-row>
      </table:table>
      <text:p text:style-name="P36"/>
      <text:p text:style-name="P94"><text:soft-page-break/>Abierta la sesión por la Presidencia, y una vez comprobada por la Secretaría la existencia de cuórum de asistencia precisa para que se pueda iniciar, se procede a conocer los asuntos que integran el siguiente:</text:p>
      <text:p text:style-name="P94"/>
      <text:p text:style-name="Text_20_body"><text:span text:style-name="Strong_20_Emphasis"><text:span text:style-name="T3">ORDEN DEL DÍA</text:span></text:span></text:p>
      <table:table table:name="Tabla5" table:style-name="Tabla5">
        <table:table-column table:style-name="Tabla5.A"/>
        <table:table-column table:style-name="Tabla5.B"/>
        <table:table-row>
          <table:table-cell table:style-name="Tabla5.A1" office:value-type="string">
            <text:p text:style-name="Table_20_Contents"><text:span text:style-name="Strong_20_Emphasis"><text:span text:style-name="T4">Nº Orden</text:span></text:span></text:p>
          </table:table-cell>
          <table:table-cell table:style-name="Tabla5.A1" office:value-type="string">
            <text:p text:style-name="Table_20_Contents"><text:span text:style-name="Strong_20_Emphasis"><text:span text:style-name="T4">Expresión del asunto</text:span></text:span></text:p>
          </table:table-cell>
        </table:table-row>
        <table:table-row>
          <table:table-cell table:style-name="Tabla5.A1" office:value-type="string">
            <text:p text:style-name="P6">Punto 1º</text:p>
          </table:table-cell>
          <table:table-cell table:style-name="Tabla5.A1" office:value-type="string">
            <text:p text:style-name="P6">Previa declaración de la urgencia de la sesión.</text:p>
          </table:table-cell>
        </table:table-row>
        <table:table-row>
          <table:table-cell table:style-name="Tabla5.A3" office:value-type="string">
            <text:p text:style-name="P6">Punto 2º</text:p>
          </table:table-cell>
          <table:table-cell table:style-name="Tabla5.A1" office:value-type="string">
            <text:p text:style-name="P6">Expte. 16195/2024. Procedimiento sancionador incoado a la entidad La Oficina Bar Ancora, S.C.P. por infracción muy grave conforme al artículo 62.2 de la Ley 7/2011, de 5 de abril</text:p>
          </table:table-cell>
        </table:table-row>
        <table:table-row>
          <table:table-cell table:style-name="Tabla5.A3" office:value-type="string">
            <text:p text:style-name="P6">Punto 3º</text:p>
          </table:table-cell>
          <table:table-cell table:style-name="Tabla5.A1" office:value-type="string">
            <text:p text:style-name="P6">Expte.- 637/2021 Propuesta para aprobar y suscribir la adenda de prórroga y modificación del Convenio de colaboración con la FECAM y GRAFCAN para el desarrollo del SITCAN. Periodo 2025-2028.</text:p>
          </table:table-cell>
        </table:table-row>
        <table:table-row>
          <table:table-cell table:style-name="Tabla5.A3" office:value-type="string">
            <text:p text:style-name="P6">Punto 4º</text:p>
          </table:table-cell>
          <table:table-cell table:style-name="Tabla5.A1" office:value-type="string">
            <text:p text:style-name="P6">Expte. 367713/2021.- Propuesta para tomar conocimiento de la Sentencia recaída en el P.O. nº 450/2021 por la que se estima parcialmente el recurso interpuesto por la entidad Costa Canaria de Veneguera, S.A.,, sin condena en costas, por la que se insta a la reversión de unos terrenos y la indeminización de otros, cedidos al Ayuntamiento de Mogán como consecuencia de las cesiones obligatorias del Plan Parcial y proyecto de urbanización en Veneguera.</text:p>
          </table:table-cell>
        </table:table-row>
        <table:table-row>
          <table:table-cell table:style-name="Tabla5.A3" office:value-type="string">
            <text:p text:style-name="P6">Punto 5º</text:p>
          </table:table-cell>
          <table:table-cell table:style-name="Tabla5.A1" office:value-type="string">
            <text:p text:style-name="P6">Expte.: 5185/2024. Propuesta dejar sin efecto acuerdo Junta de Gobierno Local de fecha 30 diciembre de 2024 y aprobar nuevamente Pliegos, expediente, gasto, etc... que han de regir la adjudicación del contrato de la Construcción y Explotación en Régimen de Concesión de Obra Pública de la Desaladora de Playa de Mogán Mediante su Ampliación.</text:p>
          </table:table-cell>
        </table:table-row>
        <table:table-row>
          <table:table-cell table:style-name="Tabla5.A3" office:value-type="string">
            <text:p text:style-name="P6">Punto 6º</text:p>
          </table:table-cell>
          <table:table-cell table:style-name="Tabla5.A1" office:value-type="string">
            <text:p text:style-name="P6">Expte.: 13462/2023. Propuesta considerar propuesto como adjudicatario del Servicio Público de Limpieza Viaria y Espacios Públicos del Término Municipal de Mogán a la entidad FCC MEDIO AMBIENTE, S.A.U.</text:p>
          </table:table-cell>
        </table:table-row>
      </table:table>
      <text:p text:style-name="Text_20_body"><text:line-break/><text:tab/><text:span text:style-name="Strong_20_Emphasis"><text:span text:style-name="T61">1.-Previa declaración de la urgencia de la sesión.</text:span></text:span><text:span text:style-name="T74"> </text:span></text:p>
      <text:p text:style-name="P37"><text:tab/>La Alcaldesa - Presidenta explica brevemente el motivo de la convocatoria de esta Junta de Gobierno Local de carácter extraordinario y urgente.</text:p>
      <text:p text:style-name="P37"><text:tab/>Se somete a votación y se aprueba por unanimidad de los miembros asistentes.</text:p>
      <text:p text:style-name="Text_20_body"><text:line-break/><text:span text:style-name="Strong_20_Emphasis"><text:span text:style-name="T3"><text:tab/></text:span></text:span></text:p>
      <text:p text:style-name="Text_20_body"><text:span text:style-name="Strong_20_Emphasis"><text:span text:style-name="T5"/></text:span></text:p>
      <text:p text:style-name="Text_20_body"><text:span text:style-name="Strong_20_Emphasis"><text:span text:style-name="T6"><text:tab/></text:span></text:span><text:span text:style-name="Strong_20_Emphasis"><text:span text:style-name="T62">2. Expte. 16195/2024. Procedimiento sancionador incoado a la entidad La Oficina Bar Ancora, S.C.P. por infracción muy grave conforme al artículo 62.2 de la Ley 7/2011, de 5 de abril.</text:span></text:span></text:p>
      <text:p text:style-name="P95"><text:span text:style-name="Strong_20_Emphasis"><text:span text:style-name="T7"/></text:span></text:p>
      <text:p text:style-name="P42"><text:span text:style-name="T2"><text:tab/></text:span><text:span text:style-name="T79">“VISTO</text:span><text:span text:style-name="T81"> el </text:span><text:span text:style-name="T79">expediente sancionador nº 16195/2024,</text:span><text:span text:style-name="T40"> seguido por este Ayuntamiento contra la entidad </text:span><text:span text:style-name="T41">LA OFICINA BAR ANCORA SCP</text:span><text:span text:style-name="T40">, representada por </text:span><text:span text:style-name="T41">D. ********</text:span><text:span text:style-name="T40">, como titular de la actividad, al considerarla presunta responsable de la comisión de una infracción administrativa tipificada como </text:span><text:span text:style-name="T41">MUY GRAVE</text:span><text:span text:style-name="T40"> en el artículo 62.2 de la Ley 7/2011, de 5 de abril, de Actividades Clasificadas y Espectáculos Públicos (LAC-EP), al desarrollar la actividad de BAR CAFETERÍA, denominada La Oficina sita en LOCAL 104-A, C.C. Ancora, Arguineguín, término municipal de Mogán, sin sujeción a las medidas contenidas en el proyecto autorizado o comunicado, o a las impuestas por el órgano competente; el instructor que suscribe tiene a bien emitir la siguiente propuesta, en base a los siguientes:</text:span></text:p>
      <text:p text:style-name="P58">ANTECEDENTES</text:p>
      <text:p text:style-name="P65"><text:span text:style-name="T63">PRIMERO</text:span><text:span text:style-name="T64">.</text:span><text:span text:style-name="T66">- Recibida por este instructor, vía inter-departamental, comunicación de la </text:span><text:span text:style-name="T64">resolución nº 6175/2024, </text:span><text:span text:style-name="T66">de fecha </text:span><text:span text:style-name="T64">07/11/2024</text:span><text:span text:style-name="T66">, con CSV ************* que se da por reproducida con objeto de evitar reiteraciones innecesarias, cuya parte dispositiva dice:</text:span></text:p>
      <text:p text:style-name="P22"><text:span text:style-name="T2">PRIMERO.</text:span>- Acordar la iniciación de PROCEDIMIENTO SANCIONADOR, contra la entidad LA OFICINA BAR ANCORA, S.C.P., representada por D. ********, como persona titular de la actividad, al considerarla presunta responsable de la comisión de una infracción administrativa tipificada como MUY GRAVE en el artículo 62.2 de la LAC-EP, al desarrollar la actividad de BAR CAFETERÍA, denominada La Oficina sita en LOCAL 104-A, C.C. ANCORA, ARGUINEGUÍN, término municipal de Mogán, sin sujeción a las medidas contenidas en el proyecto autorizado o comunicado, o las impuesta por el órgano competente, <text:soft-page-break/>proponiendo como sanción, al amparo de lo previsto en los artículos 66.1, en relación con el artículo 65.1.b) de la LAC-EP, multa de entre 15.001 y 30.000 , y suspensión temporal de la actividad hasta un máximo de seis meses.</text:p>
      <text:p text:style-name="P28">()</text:p>
      <text:p text:style-name="P22"><text:span text:style-name="T2">TERCERO.</text:span>- Notificar el acuerdo que se adopte a D. ********, en representación de la entidad LA OFICINA BAR ANCORA, S.C.P., como persona titular de la actividad (explotador), indicándole que contra el mismo no cabe recurso alguno por ser un mero acto de trámite, y poner en conocimiento del expedientado, lo siguiente:</text:p>
      <text:p text:style-name="P28">a) Significar al interesado que dispone de un plazo de DIEZ (10) DÍAS HÁBILES, contados a partir de la notificación de la presente Resolución, para aportar cuantas alegaciones, documentos o informaciones estime convenientes y, en su caso, proponer prueba, concretando los medios de que pretenda valerse (v. art. 64.2.f), en relación con el art. 82 de la LPAC-AP).</text:p>
      <text:p text:style-name="P28">(). </text:p>
      <text:p text:style-name="P22"><text:span text:style-name="T14">SEGUNDO</text:span><text:span text:style-name="T2">.</text:span>- Notificada la resolución nº 6175/2024 a la parte interesada, en fecha <text:span text:style-name="T2">29/11/2024</text:span> y bajo el registro de entrada nº <text:span text:style-name="T2">18734</text:span>, D. ********, actuando en nombre y representación de LA OFICINA BAR ANCORA SCP, presenta escrito de <text:span text:style-name="T2">alegaciones</text:span> manifestando, en esencia, que:</text:p>
      <text:p text:style-name="P22">PRIMERA.-Que la actividad denunciada cuenta con título habilitante para la apertura de BAR CAFETERÍA.</text:p>
      <text:p text:style-name="P28">SEGUNDA.-No tenemos conocimiento de que la actividad específica resulta prohibida en relación con la actividad de la que se dispone de título habilitante.</text:p>
      <text:p text:style-name="P28">El relato del expediente no debe permitir calificar la situación como más que grave, pues bien ha podido el Ayuntamiento requerir para que se corrijan potenciales anomalías (art. 63.1), o bien encauzarlo por la vía de la producción de ruidos o molestias (art. 63.9), o incluso por la celebración de espectáculos esporádicos (art. 63.10).</text:p>
      <text:p text:style-name="P28">TERCERA.-El presente expediente adolece de causa de nulidad de pleno derecho ab inicio, pues en la notificación de la incoación se refleja su inicio por el Concejal Delegado correspondiente, aparentemente por delegación de la alcaldesa, fórmula que vulnera los preceptos de la Ley 7/2011.</text:p>
      <text:p text:style-name="P28">Tal delegación está restringida a la figura del concejal delegado miembro de la Junta de Gobierno Local (o teniente de alcalde), extremo que en absoluto se refiere ni acredita en la notificación recibida (ROF 120.2.c).</text:p>
      <text:p text:style-name="P28">CUARTA.-Que entendemos fundamental y urgente que por esta Administración se inicien los correspondientes expedientes respecto de cualesquiera otros establecimientos que desarrollen actividades similares a las que se pretende ahora sancionar.</text:p>
      <text:p text:style-name="P28">En virtud de lo expuesto, SOLICITA:</text:p>
      <text:p text:style-name="P28">Que teniendo por presentado este escrito, se sirva admitirlo, teniendo por formuladas las alegaciones en el mismo contenidas en tiempo y forma; declarando llegado el momento la terminación del procedimiento administrativo en base a cualquiera de las alegaciones formuladas.</text:p>
      <text:p text:style-name="P65"><text:span text:style-name="T68">TERCERO</text:span><text:span text:style-name="T69">.- </text:span><text:span text:style-name="T44">Con fecha </text:span><text:span text:style-name="T45">04/12/2024</text:span><text:span text:style-name="T44"> el instructor que suscribe dictó </text:span><text:span text:style-name="T45">Propuesta de Resolución</text:span><text:span text:style-name="T44">, con CSV ***************** la cual, en extracto de su contenido, literalmente dice:</text:span></text:p>
      <text:p text:style-name="P22"><text:span text:style-name="T2">PRIMERO.</text:span>- Estudiadas <text:span text:style-name="T2">las alegaciones</text:span> presentadas por el denunciado, quien suscribe considera que éstas han de ser <text:span text:style-name="T2">desestimadas</text:span><text:span text:style-name="T16">, por los siguientes motivos:</text:span></text:p>
      <text:p text:style-name="P28"><text:span text:style-name="T16">-En cuanto a la </text:span><text:span text:style-name="T24">alegación PRIMERA</text:span><text:span text:style-name="T17">,</text:span><text:span text:style-name="T16"> nada que añadir más allá de que, ciertamente, y según se hace constar en el tercer resultando del acuerdo de incoación, </text:span><text:span text:style-name="T23">la actividad denunciada cuenta con título habilitante para la apertura de BAR CAFETERÍA.</text:span><text:span text:style-name="T16"> </text:span></text:p>
      <text:p text:style-name="P61">Sin embargo, conforme dispone el apartado 12.1.1 del Anexo del Decreto 52/2012, de 7 de junio, por el que se establece la relación de actividades clasificadas y se determinan aquellas a las que resulta de <text:soft-page-break/>aplicación el régimen de autorización administrativa previa, para poder desarrollar actividad musical en el establecimiento, deberá contar con Título Habilitante para la actividad de <text:span text:style-name="T2">Bar Musical.</text:span></text:p>
      <text:p text:style-name="P61">-En cuanto a la <text:span text:style-name="T14">alegación SEGUNDA</text:span>, se informa al denunciado que, el hecho de <text:span text:style-name="T13">no tener conocimiento de que la actividad específica resulta prohibida en relación con la actividad de la que se dispone de título habilitante</text:span>, no le excusa del cumplimiento de la normativa que le resulta de aplicación.</text:p>
      <text:p text:style-name="P22"><text:span text:style-name="T16">En cuanto a la actividad específica (a saber, emisión de música con equipos reproductores de sonido, y música en vivo), se debe traer a colación lo dispuesto en el artículo 15.7 </text:span>de la <text:span text:style-name="T2">Ordenanza municipal sobre protección del medio Ambiente, contra la emisión de ruidos y vibraciones</text:span>, que establece: Regulación de música en vivo y animadores: Sólo será permitido este tipo de actividades en establecimientos perfectamente <text:span text:style-name="T2">acondicionados acústicamente</text:span>, excepto en aquellas zonas que previa inspección técnica puedan ser habilitadas para tal fin con la debida <text:span text:style-name="T2">autorización municipal</text:span> (...). Asimismo, traer a colación lo dispuesto en su art. 16.1, que establece: Las disposiciones de este artículo afectarán a los establecimientos de pública concurrencia dotados de aparatos reproductores de sonido. El empleo de <text:span text:style-name="T2">limitadores acústicos</text:span> debe entenderse como una medida complementaria, que no exime del cumplimiento de las demás medidas exigibles, como es el caso de la <text:span text:style-name="T2">insonorización del local</text:span>. </text:p>
      <text:p text:style-name="P22">Por otro lado, el <text:span text:style-name="T2">Decreto 86/2013, de 1 de agosto, por el que se aprueba el Reglamento de actividades clasificadas y espectáculos públicos</text:span>, que en su art. 17 establece: 1. Las actividades clasificadas y espectáculos públicos, así como los establecimientos, instalaciones o espacios que sirven de soporte al ejercicio de las mismas, deben ser compatibles con las determinaciones y condicionantes que establezcan los mapas de ruido o capacidad acústica, los planes de acciones y los planes específicos municipales de medidas para minimizar el impacto acústico y, en general, respetuosos con el resto de normas y programas vigentes para evitar o reducir la contaminación acústica . 2. Las personas que soliciten las licencias y autorizaciones o que presenten las comunicaciones previas que las sustituyan, deberán presentar, acompañado al <text:span text:style-name="T2">proyecto técnico</text:span> o incorporándolo al mismo, un <text:span text:style-name="T2">estudio de impacto acústico</text:span> del establecimiento o del espectáculo público programado, en los casos y con el contenido requeridos por las ordenanzas o la normativa específica de protección contra la contaminación acústica. </text:p>
      <text:p text:style-name="P65"><text:span text:style-name="T66">A mayor abundamiento, tal como se hace constar en el </text:span><text:span text:style-name="T64">informe técnico</text:span><text:span text:style-name="T66">, con CSV ****************** emitido en fecha 04/11/2024 por el Ingeniero Industrial D. Víctor Rodríguez Bueno, técnico municipal adscrito al Servicio de Urbanismo, Sección Aperturas de este Iltre. Ayuntamiento, cito textualmente en extractos de su contenido:</text:span></text:p>
      <text:p text:style-name="P22">Segundo.- Una vez consultada la toda la documentación del Expediente de apertura nº 89.0672-21 de la actividad denunciada que nos ocupa, se constata que la misma cuenta con Licencia municipal de <text:span text:style-name="T13">Bar Cafetería (exclusivamente)</text:span>, que dicha autorización <text:span text:style-name="T2">NO CONTEMPLA NI INCLUYE LA EMISIÓN DE MÚSICA</text:span>, por los siguientes motivos:</text:p>
      <text:p text:style-name="P22">-El título otorgado es de Bar-Cafetería (ver recorte de Licencia de apertura otorgada). </text:p>
      <text:p text:style-name="P22">-Por otro lado, consultado el Proyecto técnico en base al cual se otorgó la Licencia de apertura de la actividad que nos ocupa se observa que en el apartado 4.12.3 de justificación de las medidas correctoras por ruidos y vibraciones, <text:span text:style-name="T14">NO</text:span><text:span text:style-name="T13"> se contempla la justificación de </text:span><text:span text:style-name="T14">medidas necesarias</text:span><text:span text:style-name="T13"> de aislamiento acústico ni la instalación de limitador acústico para la emisión de música</text:span>. (ver recorte de Proyecto técnico). </text:p>
      <text:p text:style-name="P22">-Tampoco se justifica la existencia de una instalación de ventilación forzada, para poder funcionar con puertas, ventanas y huecos cerrados con la insonorización necesaria para la emisión de música. (ver recorte de Proyecto técnico). </text:p>
      <text:p text:style-name="P22">-En el Plano de distribución en planta del local, se observa que NO cuenta con vestíbulo de doble puerta que asegure en todo momento el aislamiento acústico necesario para la emisión de música. </text:p>
      <text:p text:style-name="P22">En cuanto a lo manifestado por el interesado, relativo a que <text:span text:style-name="T13">el relato del expediente no debe permitir calificar la situación como más que grave</text:span>, se informa que, al igual que se hace constar en el mismo informe técnico anteriormente referenciado, así como en base a las denuncias efectuadas por la Policía Local, que dan origen a la incoación de este procedimiento sancionador (Boletines de denuncia nº 02813/A, de 03/03/2024; nº 02728/A, de 21/05/2024; nº 03860/A, de 12/07/2024; y nº 01688/A, de 25/09/2024), el instructor que suscribe considera que, se constata que <text:span text:style-name="T2">el establecimiento/actividad denunciado NO CUENTA CON AUTORIZACIÓN PARA LA EMISIÓN DE MÚSICA CON EQUIPOS REPRODUCTORES DE SONIDO, NI MÚSICA EN VIVO</text:span>, y <text:span text:style-name="T2">tampoco cuenta con las medidas de insonorización acústica del local e instalación del limitador acústico que son necesarias para obtener dicha autorización</text:span>. Todo lo cual acredita que se ha desarrollado la actividad <text:span text:style-name="T2">sin sujeción a las medidas contenidas en el Proyecto autorizado</text:span>, incumpliendo lo establecido en la Ley 7/2011, LAC-EP, así como los arts.15.7 y 16.1 de la Ordenanza municipal sobre protección del medio ambiente, contra la emisión de ruidos y vibraciones. </text:p>
      <text:p text:style-name="P59"><text:soft-page-break/>Por todo ello, quien suscribe considera que la tipificación de la infracción cometida se ajusta a lo establecido en el art. 62.2 de la LAC-EP, muy grave (desarrollar la actividad sin sujeción a las medidas contenidas en el proyecto autorizado o comunicado, o a las impuestas por el órgano competente), debiéndose desestimar esta segunda alegación.</text:p>
      <text:p text:style-name="P61">-En cuanto a la <text:span text:style-name="T14">alegación TERCERA</text:span>, también debe ser desestimada, por cuanto que, tal como se previene en el <text:span text:style-name="T2">art. 72.2 de la Ley 7/2011</text:span>, de 5 de abril, LAC-EP: <text:span text:style-name="T2">En el ámbito de la Administración municipal, corresponde: a) A los Alcaldes la incoación de todos los procedimientos</text:span> (...).</text:p>
      <text:p text:style-name="P61">Y en este orden de cosas, Dña. Onalia Bueno García, Alcaldesa-Presidenta de este Iltre Ayuntamiento de Mogán, en ejercicio de la potestad de autoorganización que el art. 4.1,a) de la Ley 7/1985, de 2 de abril, Reguladora de las Bases de Régimen Local (LRBRL) reconoce a esta Entidad, y con arreglo a lo señalado en el art. 23.4 LRBRL, en concordancia con las previsiones de la legislación autonómica de régimen local contenidas en el art. 32 de la Ley 7/2015, de 1 de abril, de los Municipios de Canarias y demás normativa complementaria:</text:p>
      <text:p text:style-name="P61">-Mediante <text:span text:style-name="T2">Decreto nº 2023/3349, de 19/06/2023</text:span>, la Alcaldesa efectúa a favor de los Concejales que a continuación se relacionan, una <text:span text:style-name="T2">delegación general de atribuciones de gestión y resolución de los asuntos </text:span>de sus respectivas áreas de actuación y servicios: -<text:span text:style-name="T2">D. JUAN MENCEY NAVARRO ROMERO</text:span>, Teniente de Alcalde del <text:span text:style-name="T2">Área de Gobierno de Urbanismo, Promoción Turística y Seguridad</text:span>, con competencias en materia de Urbanismo, Seguridad Ciudadana, Asesoría Jurídica y Mediación, Recursos Humanos y Recogida de Residuos.</text:p>
      <text:p text:style-name="P61">Y de conformidad y en uso de las atribuciones que le confiere el art. 21 de la LRBRL, en concordancia con el art. 33 de la Ley 7/2015, de 1 de abril, de los Municipios de Canarias, y art. 59 del Reglamento Orgánico Municipal (BOP nº 28, del 05/03/2024):</text:p>
      <text:p text:style-name="P61">-Mediante <text:span text:style-name="T2">Decreto nº 2023/3383, de 21/06/2023</text:span>, establece la siguiente <text:span text:style-name="T2">precedencia</text:span> de las concejalías de área y concejales con delegaciones específicas dentro de cada una de ellas: <text:span text:style-name="T2">III.ÁREA DE GOBIERNO DE URBANISMO, PROMOCIÓN TURÍSTICA Y SEGURIDAD: D. Juan Mencey Navarro Romero</text:span>, D. Víctor Gutiérrez Navarro, </text:p>
      <text:p text:style-name="P61">En conclusión, por motivos de ausencia de D. Juan Mencey Navarro Romero, es D. Víctor Gutiérrez Navarro quien dicta la resolución/decreto nº 6175/2024, de fecha 07/11/2024, por la que se acuerda la iniciación del presente procedimiento sancionador, todo ello en virtud de las facultades que le otorga el Decreto nº 2023/3383, de 21/06/2023, y demás disposiciones anteriormente referenciadas.</text:p>
      <text:p text:style-name="P61">-Por último, en cuanto a la <text:span text:style-name="T14">alegación CUARTA</text:span>, nada que añadir más allá de que, es tarea de quien suscribe instruir el presente procedimiento sancionador, y cuantos otros que le sean encomendados. </text:p>
      <text:p text:style-name="P28"><text:span text:style-name="T24">CUARTO</text:span><text:span text:style-name="T17">.-</text:span><text:span text:style-name="T16"> </text:span><text:span text:style-name="T17">Notificada</text:span><text:span text:style-name="T16"> la Propuesta de Resolución anteriormente mencionada, otorgando, nuevamente, un plazo de </text:span><text:span text:style-name="T17">diez (10) días hábiles </text:span><text:span text:style-name="T16">para presentar alegaciones, documentos o informaciones que estimare pertinentes para su defensa, se comprueba que, salvo error u omisión involuntarias, transcurrido el plazo indicado, por parte del interesado no se han presentado alegaciones, documentos o informaciones que estimare convenientes para su defensa.</text:span></text:p>
      <text:p text:style-name="P28">A los anteriores hechos le son de aplicación los siguientes:</text:p>
      <text:p text:style-name="P28"><text:span text:style-name="T14">FUNDAMENTOS JURÍDICOS</text:span> </text:p>
      <text:p text:style-name="P22"><text:span text:style-name="T24">PRIMERO</text:span><text:span text:style-name="T2">.- </text:span>Que, teniendo en cuenta lo anteriormente expuesto, procede resolver el procedimiento con la sanción que resulte, la cual deberá ser <text:span text:style-name="T2">graduada</text:span> de acuerdo a los criterios establecidos en el artículo 67 de la LAC-EP (sobre la graduación de las sanciones), que establece que, para la aplicación en cada caso de la sanción que corresponda, dentro de las previstas en el artículo anterior, se estará a las circunstancias concretas, especialmente a los riesgos inherentes al tipo de actividad afectada, la intencionalidad, los daños causados al medio ambiente o salud de las personas o el peligro creado para la seguridad de las mismas; la reincidencia por la comisión de más de una infracción tipificada en esta ley cuando así haya sido declarado por resolución firme, y/o el beneficio obtenido por la comisión de la infracción, y continúa diciendo este artículo que, en ningún caso el beneficio que resulte de la infracción será superior a la multa correspondiente....</text:p>
      <text:p text:style-name="P22"><text:soft-page-break/>Visto lo cual, y dado que en el presente caso NO se aprecian circunstancias agravantes de la responsabilidad, cabe imponer la multa propuesta en su <text:span text:style-name="T2">mitad inferior.</text:span></text:p>
      <text:p text:style-name="P22"><text:span text:style-name="T14">SEGUNDO</text:span><text:span text:style-name="T2">.-</text:span> Que los hechos probados son constitutivos de infracción <text:span text:style-name="T2">MUY GRAVE,</text:span> de conformidad con lo dispuesto en el artículo 62.2 de la <text:span text:style-name="T16">Ley 7/2011, de 5 de abril, LAC-EP.</text:span></text:p>
      <text:p text:style-name="P22"><text:span text:style-name="T24">TERCERO</text:span><text:span text:style-name="T2">.- </text:span>Que a la infracción señalada puede corresponder la sanción de <text:span text:style-name="T2">multa de entre 15.001 a 30.000 </text:span><text:span text:style-name="T14">y</text:span> con <text:span text:style-name="T2">alguna de las sanciones previstas en los apartados a), b) o c) del numero 1 del artículo 65</text:span>, a tenor de lo establecido en el articulo 66.1 de la LAC-EP, entendiendo el instructor que suscribe que, cabe imponer la sanción económica propuesta en su <text:span text:style-name="T2">mitad inferior</text:span>, consistente en <text:span text:style-name="T2">QUINCE MIL UN EUROS (15.001 ) </text:span><text:span text:style-name="T14">y</text:span> <text:span text:style-name="T2">suspensión temporal de la actividad por un plazo de QUINCE (15) DÍAS.</text:span></text:p>
      <text:p text:style-name="P21"><text:span text:style-name="T14">CUARTO</text:span><text:span text:style-name="T2">.- </text:span>Que de conformidad con lo establecido en el artículo 59 de la LAC-EP, serán responsables de las infracciones tipificadas en esta ley, la persona titular de la actividad, responsable de que ésta se realice y se mantenga de conformidad a la normativa que le sea aplicable, así como las personas titulares de las respectivas autorizaciones, siendo a estos efectos <text:span text:style-name="T2">responsable</text:span> el titular de la actividad, es decir, la entidad <text:span text:style-name="T2">LA OFICINA BAR ANCORA SCP.</text:span></text:p>
      <text:p text:style-name="P21"><text:span text:style-name="T14">QUINTO</text:span><text:span text:style-name="T2">.- </text:span>Que en el procedimiento seguido se han observado los trámites legales y reglamentarios establecidos y los principios informadores de la potestad sancionadora, respetando los derechos del presunto responsable.</text:p>
      <text:p text:style-name="P21"><text:span text:style-name="T14">SEXTO</text:span><text:span text:style-name="T2">.-</text:span> Que es competente para resolver el presente procedimiento el <text:span text:style-name="T2">Pleno Municipal</text:span>, de conformidad con lo dispuesto en el artículo 72.2.b) de la LAC-EP, competencia que ha sido delegada en la <text:span text:style-name="T14">Junta de Gobierno Local</text:span>, mediante acuerdo adoptado por el Pleno en sesión celebrada el día 07/07/2023.</text:p>
      <text:p text:style-name="P21">Vistos los antecedentes mencionados, la LAC-EP, y las demás normas de general y pertinente aplicación, y para su consideración por el órgano competente para resolver, procedo a formular la siguiente: </text:p>
      <text:p text:style-name="P23">PROPUESTA</text:p>
      <text:p text:style-name="P21"><text:span text:style-name="T14">PRIMERO</text:span><text:span text:style-name="T2">.- </text:span>Imponer una sanción de <text:span text:style-name="T2">QUINCE MIL UN EUROS (15.001 ) y suspensión temporal de la actividad por un plazo de QUINCE (15) DÍAS</text:span> a la entidad <text:span text:style-name="T2">LA OFICINA BAR ANCORA SCP</text:span>, c<text:span text:style-name="T16">omo titular de la actividad (explotadora), al considerarla responsable de la comisión de una infracción administrativa tipificada como </text:span><text:span text:style-name="T17">MUY GRAVE</text:span><text:span text:style-name="T16"> en el artículo 62.2 de la LAC-EP, sancionable al amparo del art. 66.1, en relación al art. 65.1.b) de la LAC-EP, al desarrollar la actividad de BAR CAFETERÍA, sita en el LOCAL 104-A, C.C. ANCORA, ARGUINEGUÍN, término municipal de Mogán, sin sujeción a las medidas contenidas en el proyecto autorizado o comunicado, y cuyos demás datos constan debidamente referenciados en las actuaciones.</text:span></text:p>
      <text:p text:style-name="P27"><text:span text:style-name="T14">SEGUNDO</text:span><text:span text:style-name="T2">.- NOTIFICAR</text:span> el acuerdo que se adopte a cuantos estén interesados en el procedimiento, con indicación de los recursos que procedan.</text:p>
      <text:p text:style-name="P27"><text:span text:style-name="T14">TERCERO</text:span><text:span text:style-name="T2">.-TRASLADAR </text:span>el acuerdo que se adopte al <text:span text:style-name="T2">Servicio de Tesorería (Rentas/Recaudación)</text:span>, a los efectos oportunos.”</text:p>
      <text:p text:style-name="P45"><text:tab/><text:span text:style-name="T72">Considerando que la adopción de este acuerdo es competencia de la Junta de Gobierno Local, en virtud de las delegaciones de competencia acordadas en el Pleno celebrado en sesión ordinaria el día 7 de julio de 2023.</text:span></text:p>
      <text:p text:style-name="P20"><text:span text:style-name="Strong_20_Emphasis"><text:span text:style-name="T19"><text:tab/></text:span></text:span><text:span text:style-name="Strong_20_Emphasis"><text:span text:style-name="T20">La Junta de Gobierno Local, acuerda aprobar la propuesta emitida en los términos que se recogen precedentemente.</text:span></text:span></text:p>
      <text:p text:style-name="P95"><text:span text:style-name="Strong_20_Emphasis"><text:span text:style-name="T62"/></text:span></text:p>
      <text:p text:style-name="P95"><text:span text:style-name="Strong_20_Emphasis"><text:span text:style-name="T62"/></text:span></text:p>
      <text:p text:style-name="P95"><text:span text:style-name="Strong_20_Emphasis"><text:span text:style-name="T62"/></text:span></text:p>
      <text:p text:style-name="P95"><text:span text:style-name="Strong_20_Emphasis"><text:span text:style-name="T73"><text:tab/></text:span></text:span><text:span text:style-name="Strong_20_Emphasis"><text:span text:style-name="T62">3. Expte.- 637/2021 Propuesta para aprobar y suscribir la adenda de prórroga y modificación del Convenio de colaboración con la FECAM y GRAFCAN para el desarrollo del SITCAN. Periodo 2025-2028.</text:span></text:span></text:p>
      <text:p text:style-name="P95"><text:span text:style-name="Strong_20_Emphasis"><text:span text:style-name="T7"/></text:span></text:p>
      <text:p text:style-name="P29">“ÁREA DE SERVICIOS CENTRALES</text:p>
      <text:p text:style-name="P29">SERVICIO DE ASESORÍA JURÍDICA</text:p>
      <text:p text:style-name="P29">Ref.: DGM</text:p>
      <text:p text:style-name="P29">Expte.: 637/2021</text:p>
      <text:p text:style-name="P24"><text:soft-page-break/>Asunto: Adenda de prórroga y modificación del convenio de colaboración entre la FECAM y GRAFCAN para el desarrollo coordinado del SITCAN, en el ámbito de los municipios de Canarias. Periodo 2025-2028</text:p>
      <text:p text:style-name="P65"><text:span text:style-name="T70">DALIA ESTER GONZÁLEZ MARTÍN, </text:span><text:span text:style-name="T71">funcionaria interina, letrada, J</text:span><text:span text:style-name="Strong_20_Emphasis"><text:span text:style-name="T71">efa del Servicio de Urbanismo, según Decreto 4295/2022, de 5 de septiembre, </text:span></text:span><text:span text:style-name="T71">visto el texto de la Adenda para la prórroga y modificación del convenio de colaboración entre la FECAM y GRAFCAN para el desarrollo coordinado del SITCAN, en el ámbito de los municipios de Canarias para el periodo 2025-2028, remitido por la FECAM, y al amparo de lo dispuesto en el artículo 221 del Reglamento Orgánico Municipal, se emite el presente informe sobre la base de los antecedentes y consideraciones siguientes:</text:span></text:p>
      <text:p text:style-name="P31"><text:span text:style-name="T2">ANTECEDENTES DE HECHO</text:span> </text:p>
      <text:p text:style-name="P32"><text:span text:style-name="T2">PRIMERO.-</text:span> Por la Junta de Gobierno Local celebrada en sesión ordinaria de fecha 4 de mayo de 2021 se adoptó, entre otros, el siguiente acuerdo:</text:p>
      <text:p text:style-name="P32">&lt;&lt;<text:span text:style-name="T2">PRIMERO</text:span>: Adherirse al Convenio de Colaboración firmado entre GRAFCAN y la FECAM el 14 de diciembre de 2020 para la prestación de servicios en el marco del Sistema de Información Territorial de la Comunidad Autónoma de Canarias (SITCAN), en el ámbito específico de MOGÁN, por el periodo 2021-2024 [].</text:p>
      <text:p text:style-name="P25"><text:span text:style-name="T2">SEGUNDO:</text:span> El Ayuntamiento de MOGÁN se compromete a efectuar una aportación propia a GRAFCAN establecida en el Anexo III de dicho convenio y que se concreta en las siguientes cantidades anuales: </text:p>
      <text:p text:style-name="P25"><text:line-break/><text:span text:style-name="T2">Ejercicio Total (sin IGIC) Total (con IGIC) </text:span></text:p>
      <text:p text:style-name="P25">2021 4.306,95 4.608,44<text:line-break/>2022 4.306,95 4.608,44<text:line-break/>2023 4.306,95 4.608,44<text:line-break/>2024 4.306,95 4.608,44 </text:p>
      <text:p text:style-name="P25"><text:span text:style-name="T2">TERCERO</text:span>: Notificar el presente acuerdo a la Federación Canaria de Municipios (FECAM) y a la empresa Cartográfica de Canarias (GRAFCAN).</text:p>
      <text:p text:style-name="P25"><text:span text:style-name="T2">CUARTO</text:span>: Facultar a la Sra. Alcaldesa-Presidenta para la firma de cualquier documento y realizar cuantos actos y trámites sean necesarios para llevar a buen fin el presente acuerdo.</text:p>
      <text:p text:style-name="P25"><text:span text:style-name="T2">QUINTO:</text:span> Publicar el presente acuerdo en el Boletín Oficial de la Provincia&gt;&gt;.</text:p>
      <text:p text:style-name="P32">El citado acuerdo fue publicado en el Boletín Oficial de la Provincia de Las Palmas nº 59, de 17 de mayo de 2021.</text:p>
      <text:p text:style-name="P32"><text:span text:style-name="T2">SEGUNDO.- </text:span>Con fecha 12 de diciembre de 2024, mediante el servicio DEHÚ, se accede a la notificación con CSV DEHU-1f4a-2003-0b0d-ba1c-db1c-a698-675b-b66f, remitida por la FECAM y puesta a disposición del Ilustre Ayuntamiento de Mogán con fecha 3/12/2024, en virtud de la cual se traslada el borrador de la <text:span text:style-name="T2">&lt;&lt;Adenda de prórroga y modificación del convenio de colaboración entre la Federación Canaria de Municipios (FECAM) y Cartográfica de Canarias, S.A. (GRAFCAN) para el desarrollo coordinado del Sistema de Información Territorial de la Comunidad Autónoma de Canarias (SITCAN), en el ámbito de los municipios de Canarias. Periodo 2025-2028&gt;&gt;</text:span>.</text:p>
      <text:p text:style-name="P65"><text:span text:style-name="T65">TERCERO.- </text:span><text:span text:style-name="T67">En fecha 12 de diciembre de 2024, se solicita informe de fiscalización previa al Interventor Municipal, el cual es emitido con fecha 18 de diciembre de 2024 y CSV nº </text:span><text:a xlink:type="simple" xlink:href="https://oat.mogan.es:8448/ventanilla/validacionDoc/index.jsp?csv=W006754aa9191212a8c07e81a40c0d2cm&amp;entidad=MOGAN" text:style-name="Internet_20_link" text:visited-style-name="Visited_20_Internet_20_Link"><text:span text:style-name="T67">W006754aa9191212a8c07e81a40c0d2cm</text:span></text:a><text:span text:style-name="T67">, que concluye &lt;&lt;de conformidad el expediente epigrafiado&gt;&gt;.</text:span></text:p>
      <text:p text:style-name="P32">A los anteriores hechos le son de aplicación las siguientes,</text:p>
      <text:p text:style-name="P30">CONSIDERACIONES JURÍDICAS</text:p>
      <text:p text:style-name="P33"><text:span text:style-name="T2">PRIMERA.-</text:span> La legislación aplicable, de modo genérico, a la tramitación de los convenios puede sintetizarse en la siguiente:</text:p>
      <text:list xml:id="list5068809441299848714" text:style-name="L1">
        <text:list-item>
          <text:p text:style-name="P100">Ley 7/1985, de 2 de abril, reguladora de las bases del Régimen local (en adelante, LRBRL).</text:p>
        </text:list-item>
        <text:list-item>
          <text:p text:style-name="P100"><text:soft-page-break/>Ley 40/2015, de 1 de octubre, del Régimen jurídico del sector público (en adelante, LRJSP).</text:p>
        </text:list-item>
        <text:list-item>
          <text:p text:style-name="P100">Ley 39/2015, de 1 de octubre, de procedimiento administrativo común de las administraciones públicas (en adelante, LPAC). </text:p>
        </text:list-item>
      </text:list>
      <text:p text:style-name="P32"><text:span text:style-name="T2">SEGUNDA.-</text:span> <text:span text:style-name="T2">Objeto y contenido de la adenda</text:span></text:p>
      <text:p text:style-name="P32">Considerando que el convenio originario ya fue objeto de estudio con anterioridad a su adhesión por el Ilustre Ayuntamiento de Mogán, en aras a no ser reiterativos, nos remitimos a los fundamentos jurídicos esgrimidos en el informe que sirvió de base al acuerdo identificado en el antecedente de hecho primero y que obra en el expediente administrativo; de modo que, en el presente informe se procederá a analizar únicamente el texto de la adenda remitida por la FECAM para la prórroga y modificación de aquel.</text:p>
      <text:p text:style-name="P32">En este sentido, de la citada adenda se desprende que la misma tiene como objetivo ofrecer a los Ayuntamientos adheridos, por parte de GRAFCAN, nuevos compromisos específicos que resultan en una mayor calidad del servicio a prestar de cara al futuro, todo lo cual deriva en la modificación de varias obligaciones que asume GRAFCAN, así como de los anexos del convenio. </text:p>
      <text:p text:style-name="P32">Por su parte, en relación con las cuotas municipales establecidas para la cofinanciación del servicio durante el periodo 2025-2028, dispone la propia adenda que por el Consejo de Administración de GRAFCAN, en su sesión celebrada el 26 de marzo de 2024, se acordó mantener las mismas cuotas previstas en el periodo anterior (2021-2024).</text:p>
      <text:p text:style-name="P32">Por otro lado, al amparo de lo previsto en la cláusula quinta del convenio, en relación con la posibilidad de prórroga, se pretende con la referida adenda prorrogar su plazo de vigencia por un periodo de cuatro años adicionales, a contar desde el 4 de noviembre de 2024 hasta el 4 de noviembre de 2028, fecha en la que quedará extinguido a todos los efectos. </text:p>
      <text:p text:style-name="P32">En concordancia con lo anterior, se contemplan en la adenda, grosso modo, las siguientes estipulaciones:</text:p>
      <text:p text:style-name="P32">&lt;&lt;<text:span text:style-name="T2">Primera.- Modificar la estipulación cuarta relativa a las obligaciones de las partes.</text:span></text:p>
      <text:list xml:id="list3111376019780780469" text:style-name="L2">
        <text:list-item>
          <text:p text:style-name="P101">Se modifica el apartado I.b) de la estipulación cuarta del convenio, que queda redactado en los siguientes términos:</text:p>
        </text:list-item>
      </text:list>
      <text:p text:style-name="P32">b) Certificaciones de fototeca. [].</text:p>
      <text:p text:style-name="P32">2. Se da nueva redacción a la estipulación cuarta, apartado I.d) del convenio, que queda como sigue:</text:p>
      <text:p text:style-name="P32">d) Formación sobre el Sistema de Información Territorial De Canarias (SITCAN). [...].</text:p>
      <text:p text:style-name="P32">3. La estipulación cuarta, apartado I.e) del convenio, queda redactada de la siguiente forma:</text:p>
      <text:p text:style-name="P32">e) Asistencia técnica sobre la normalización del planeamiento y el acceso a la Base de Datos Geográfica de Planeamiento (GeoBDP). [ ].</text:p>
      <text:p text:style-name="P32">4. El subapartado f) del apartado I, estipulación cuarta del convenio se modifica y queda redactado del siguiente modo:</text:p>
      <text:p text:style-name="P32">f) Integración del callejero Municipal. [...].</text:p>
      <text:p text:style-name="P32">5. Se da nueva redacción a la estipulación cuarta, apartado I.h) del convenio, que queda redactado en los siguientes términos:</text:p>
      <text:p text:style-name="P32">h) Aplicación GIS para la gestión del territorio. [].</text:p>
      <text:p text:style-name="P32">6. Se introduce un nuevo subapartado l) en estipulación cuarta, apartado I,del convenio, con el siguiente tenor:</text:p>
      <text:p text:style-name="P32">I) Control de cambios. [...].</text:p>
      <text:p text:style-name="P29">Segunda.- Modificación de los Anexos I, II, III y IV. []</text:p>
      <text:p text:style-name="P29">Tercera.- Validez</text:p>
      <text:p text:style-name="P32">Las restantes estipulaciones del convenio mantienen su validez durante la vigencia de la presente adenda de prórroga al convenio. Por consiguiente, en todo lo no modificado por la presente adenda, se mantiene plenamente en vigor el convenio identificado en el Expositivo I, ratificando y reiterando las partes los términos del mismo en todos sus extremos.</text:p>
      <text:p text:style-name="P29">Cuarta.- Prórroga del convenio.</text:p>
      <text:p text:style-name="P32">Ambas partes acuerdan proceder a la prórroga del Convenio de Colaboración para el desarrollo Coordinado del Sistema de Información Territorial de la Comunidad Autónoma de Canarias (SITCAN) en el ámbito de los Municipios de Canarias (Periodo 2021-2024) por un periodo de cuatro años más, a <text:soft-page-break/>contar desde la finalización del periodo inicialmente acordado para el mismo, es decir, desde el próximo 4 de noviembre de 2024, y hasta el día 4 de noviembre de 2028, fecha en la que quedará extinguido a todos los efectos, en aplicación de lo establecido en la Cláusula Quinta del convenio y de acuerdo con lo establecido en el artículo 49.h) de la Ley 40/2015, de 1 de octubre, de Régimen Jurídico del Sector Público.</text:p>
      <text:p text:style-name="P29">Quinta.- Eficacia de las modificaciones.</text:p>
      <text:p text:style-name="P32">Las modificaciones del convenio contenidas en la presente adenda serán de aplicación desde la fecha de su inscripción en el Registro General Electrónico de Convenios del Sector Público de la Comunidad Autónoma de Canarias. Asimismo, la adenda se publicará en el Boletín Oficial de Canarias&gt;&gt;.</text:p>
      <text:p text:style-name="P32">Analizadas las modificaciones previstas se concluye lo siguiente:</text:p>
      <text:list xml:id="list4701150961229906159" text:style-name="L3">
        <text:list-item>
          <text:p text:style-name="P102">La modificación de la estipulación cuarta relativa a las obligaciones de las partes viene a materializar lo señalado en la parte expositiva del texto de la adenda en relación con los nuevos compromisos asumidos por GRAFCAN. Así pues, ninguna obligación adicional asumen los Ayuntamientos que se quieran adherir.</text:p>
        </text:list-item>
        <text:list-item>
          <text:p text:style-name="P102">La modificación de los Anexos I a IV no implica la asunción de nuevas obligaciones en tanto en cuanto las cuotas a satisfacer por los Ayuntamientos permanecen congeladas respecto al periodo de vigencia anterior (2021-2024).</text:p>
        </text:list-item>
        <text:list-item>
          <text:p text:style-name="P102">La prórroga del convenio tiene una duración de cuatro años adicionales (periodo 2025-2028).</text:p>
        </text:list-item>
      </text:list>
      <text:p text:style-name="P29">TERCERA.-En relación con la modificación del Convenio </text:p>
      <text:p text:style-name="P32">Dispone el artículo 49.g) de la LRJSP, en relación con el contenido del convenio, que el mismo ha de contener su régimen de modificación y, a falta de regulación expresa, se requerirá acuerdo unánime de los firmantes. </text:p>
      <text:p text:style-name="P32">En cumplimiento de este precepto, la cláusula décima del convenio suscrito expresa literalmente que &lt;&lt;la modificación del convenio requerirá acuerdo de Cartográfica de Canarias, S.A. Y de la Federación Canaria de Municipios; si la modificación afectara, además, a las cuotas a satisfacer por los municipios adheridos previstas en el Anexo I, requerirá, además, la aceptación de aquellos municipios adheridos cuyas respectivas cuitas sean objeto de modificación&gt;&gt;. La presente adenda es expresión, por tanto, de ese acuerdo expreso entre la FECAM y GRAFCAN, sin que resultare necesaria la aceptación de los municipios afectados en tanto en cuanto, como se ha dicho, las cuotas a satisfacer no han resultado modificadas.</text:p>
      <text:p text:style-name="P25">En su virtud, y a la vista del contenido de la citada adenda, se concluye que las modificaciones previstas se ajustan al contenido mínimo que al respecto exige la normativa de aplicación para los convenios y su aceptación por el Ilustre Ayuntamiento de Mogán no supone la asunción de nuevas obligaciones o compromisos, por lo que estaría justificada la adhesión al nuevo texto.</text:p>
      <text:p text:style-name="P29">CUARTA.- En relación con la prórroga del Convenio</text:p>
      <text:p text:style-name="P32">El artículo 49 de la LRJSP señala, en relación con el plazo de vigencia de los convenios, en el ordinal 2º de su letra h), que en cualquier momento antes de la finalización del plazo previsto en el apartado anterior (esto es, cuatro años), los firmantes del convenio podrán acordar unánimemente su prórroga por un periodo de hasta cuatro años adicionales o su extinción.</text:p>
      <text:p text:style-name="P32">A tales efectos, consta que la adenda ha sido firmada por la presidenta de la FECAM el 21 de noviembre de 2024 y por el presidente de GRAFCAN el 28 del mismo mes y año, así como que ambos intervienen con plena capacidad, en virtud de sendos acuerdos adoptados por las respectivas entidades en fechas 23 de marzo de 2024 y 2 de octubre de 2023. </text:p>
      <text:p text:style-name="P32"><text:span text:style-name="T2">QUINTA.- </text:span>Es competente para la adopción del presente acuerdo la Junta de Gobierno local, en virtud de las delegaciones efectuadas por el Pleno de la Corporación en fecha 7 de julio 2023; correspondiéndole, concretamente, la celebración de convenios de colaboración con otras administraciones públicas. </text:p>
      <text:p text:style-name="P32"><text:soft-page-break/>En virtud de los antecedentes y consideraciones expuestos, y de acuerdo con la normativa citada, así como la de general y pertinente aplicación, tengo a bien elevar a su consideración la siguiente:</text:p>
      <text:p text:style-name="P30">PROPUESTA DE RESOLUCIÓN</text:p>
      <text:p text:style-name="P32"><text:span text:style-name="T2">PRIMERO.-</text:span> Aprobar y suscribirr la &lt;&lt;Adenda de prórroga y modificación del convenio de colaboración entre la Federación Canaria de Municipios (FECAM) y Cartográfica de Canarias, S.A. (GRAFCAN) para el desarrollo coordinado del Sistema de Información Territorial de la Comunidad Autónoma de Canarias (SITCAN), en el ámbito de los municipios de Canarias. Periodo 2025-2028&gt;&gt;, remitida por la FECAM el 3 de diciembre de 2024.</text:p>
      <text:p text:style-name="P32"><text:span text:style-name="T2">SEGUNDO.-</text:span> Dar traslado del acuerdo adoptado a la FECAM y a GRAFCAN, a los efectos de la suscripción y firma de la Adenda descrita en el apartado anterior.</text:p>
      <text:p text:style-name="P32"><text:span text:style-name="T2">TERCERO.- </text:span>Dar traslado del acuerdo adoptado a la Alcaldía, a los efectos de la suscripción y firma de la citada Adenda, a cuyos efectos deberá cumplimentarse el documento de adhesión que figura en el anexo IV de la nueva adenda.</text:p>
      <text:p text:style-name="P25">Es cuanto tengo a bien informar a los efectos oportunos, según mi leal saber y entender desde el punto de vista jurídico y sin perjuicio de otro informe mejor fundado en derecho, quedando a salvo en cualquier caso, los pronunciamientos a que haya lugar por parte de la Corporación del Ayuntamiento de Mogán.</text:p>
      <text:p text:style-name="P26">En Mogán, a la fecha de la firma electrónica</text:p>
      <text:p text:style-name="P26">Fdo.: Dalia E. González Martín</text:p>
      <text:p text:style-name="P26">Letrada</text:p>
      <text:p text:style-name="P72"><text:span text:style-name="Strong_20_Emphasis"><text:span text:style-name="T67">Jefa del Servicio de Urbanismo</text:span></text:span></text:p>
      <text:p text:style-name="P72"><text:span text:style-name="Strong_20_Emphasis"><text:span text:style-name="T67">(sg. Decreto 4295/2022, de 5 de septiembre).”</text:span></text:span></text:p>
      <text:p text:style-name="P45"><text:span text:style-name="T67"><text:tab/></text:span><text:span text:style-name="T72">Considerando que la adopción de este acuerdo es competencia de la Junta de Gobierno Local, en virtud de las delegaciones de competencia acordadas en el Pleno celebrado en sesión ordinaria el día 7 de julio de 2023.</text:span></text:p>
      <text:p text:style-name="P20"><text:span text:style-name="Strong_20_Emphasis"><text:span text:style-name="T39"><text:tab/>La Junta de Gobierno Local, acuerda aprobar la propuesta emitida en los términos que se recogen precedentemente.</text:span></text:span></text:p>
      <text:p text:style-name="P95"><text:span text:style-name="Strong_20_Emphasis"><text:span text:style-name="T62"/></text:span></text:p>
      <text:p text:style-name="P95"><text:span text:style-name="Strong_20_Emphasis"><text:span text:style-name="T62"/></text:span></text:p>
      <text:p text:style-name="P95"><text:span text:style-name="Strong_20_Emphasis"><text:span text:style-name="T62"/></text:span></text:p>
      <text:p text:style-name="P95"><text:span text:style-name="Strong_20_Emphasis"><text:span text:style-name="T73"><text:tab/></text:span></text:span><text:span text:style-name="Strong_20_Emphasis"><text:span text:style-name="T62">4. Expte. 367713/2021.- Propuesta para tomar conocimiento de la Sentencia recaída en el P.O. nº 450/2021 por la que se estima parcialmente el recurso interpuesto por la entidad Costa Canaria de Veneguera, S.A.,, sin condena en costas, por la que se insta a la reversión de unos terrenos y la indeminización de otros, cedidos al Ayuntamiento de Mogán como consecuencia de las cesiones obligatorias del Plan Parcial y proyecto de urbanización en Veneguera.</text:span></text:span></text:p>
      <text:p text:style-name="P95"><text:span text:style-name="Strong_20_Emphasis"><text:span text:style-name="T7"/></text:span></text:p>
      <text:p text:style-name="P67"><text:span text:style-name="T17"><text:tab/></text:span><text:span text:style-name="T42">“ANA CRISTINA DÍAZ ALONSO</text:span><text:span text:style-name="T43">, Funcionaria municipal, Letrada, Responsable de Asesoría Jurídica según Decreto n.º 4322/2022, de fecha 6 de septiembre, </text:span><text:span text:style-name="T82">de conformidad con lo dispuesto en el artículo 212 del Reglamento Orgánico Municipal, y vista la Sentencia nº 169/2024, de fecha 19 de julio de 2024, recaída en el cauce del Procedimiento Ordinario nº 450/2021, emito el presente </text:span><text:span text:style-name="T80">INFORME </text:span><text:span text:style-name="T82">en base a los siguientes:</text:span></text:p>
      <text:p text:style-name="P62">ANTECEDENTES DE HECHO</text:p>
      <text:p text:style-name="P63"><text:span text:style-name="T2">PRIMERO.- </text:span>El 7 de octubre de 2020, la entidad Costa Canaria de Veneguera, S.A. presentó solicitud ante el Ayuntamiento de Mogán, instando el reintegro de cesiones, prestaciones y gastos de urbanización en cumplimiento de los Planes Parciales aprobados y proyectos de urbanización que perdieron su eficacia con la entrada en vigor de la Ley 6/2003, de 6 de marzo, de declaración del Barranco de Veneguera como Espacio Natural Protegido, que desclasificó definitivamente los terrenos del barranco de Veneguera como suelo rústico y la Ley 6/2001, de 23 de julio, de medidas urgentes en materia de ordenación del territorio y del turismo de Canarias que impidió el desarrollo del ámbito del citado barranco, incurriendo el Ayuntamiento de Mogán, según palabras de la recurrente, en un patente enriquecimiento injusto.</text:p>
      <text:p text:style-name="P63"><text:span text:style-name="T2">SEGUNDO.-</text:span> Que tras no recibir en el plazo establecido para ello resolución expresa a su solicitud, con fecha 2 de diciembre de 2021, la representación procesal de la entidad Costa Canaria de Veneguera, S.A. presentó recurso contencioso-administrativo contra la desestimación presunta de su solicitud, dando lugar al <text:span text:style-name="T2">Procedimiento Ordinario nº 450/2021</text:span>, sustanciándose ante el Juzgado de lo Contencioso-Administrativo nº 6 de Las Palmas de Gran Canaria.</text:p>
      <text:p text:style-name="P60"><text:soft-page-break/><text:span text:style-name="T2">TERCERO.- </text:span>En fecha 19 de julio de 2024, se resuelve el citado procedimiento mediante Sentencia n.º 169/2024 del Jugado de lo Contencioso-Administrativo nº 6 de Las Palmas de Gran Canaria, de cuyo fallo se desprende literalmente lo siguiente:</text:p>
      <text:p text:style-name="P60">&lt;&lt;<text:span text:style-name="T2">SE ESTIMA PARCIALMENTE </text:span>el recurso contencioso-administrativo interpuesto por la representación procesal de COSTA CANARIA DE VENEGUERA, S.A., contra el acto administrativo identificado en el Antecedente de Hecho primero de esta resolución, que se anula, reconociendo el derecho de la entidad demandante a la reversión por el Ayuntamiento de Mogán de los terrenos cedidos del Campo de Tiro y de la Cardonera Belén, y obtener de dicha Administración una indemnización compensatoria del valor de los terrenos en su actual clasificación del Parque Infantil y terrenos en Lomo Quiebre, Trozo de la Plaza pública y entorno Casas de Veneguera, Pista Polideportiva, Edar de Veneguera, Casa Vieja y entono, Depósito de agua Tabaibales y Depósito de agua Llanos de Los Pinos, actualizado con el interés legal del dinero, sin expresa imposición de costas.&gt;&gt;</text:p>
      <text:p text:style-name="P60"><text:span text:style-name="T2">CUARTO.- </text:span>Que con fecha 3 de octubre de 2024, se nos notifica Diligencia de Ordenación de la Letrada del Juzgado de lo Contencioso-Administrativo nº 6 de Las Palmas de Gran Canaria, por la que se declara la <text:span text:style-name="T13">firmeza de la meritada Sentencia</text:span>. </text:p>
      <text:p text:style-name="P60">A los anteriores hechos le son de aplicación los siguientes:</text:p>
      <text:p text:style-name="P25"/>
      <text:p text:style-name="P62">CONSIDERACIONES JURÍDICAS</text:p>
      <text:p text:style-name="P25"><text:span text:style-name="T2">I.-</text:span> El artículo 118 de la Constitución Española, en relación con el artículo 17 de la Ley Orgánica del Poder Judicial, establecer que es obligado cumplir las sentencias y demás resoluciones firmes de los Jueces y Tribunales, así como prestar la colaboración requerida por éstos en el curso del proceso y en la ejecución de lo resuelto, y, que tanto las partes como todas las personas y entidades públicas y privadas están obligadas a prestar la colaboración requerida para la debida y completa ejecución de lo resuelto por los órganos jurisdiccionales. </text:p>
      <text:p text:style-name="P32"><text:span text:style-name="T2">II.- </text:span>Que el artículo 103 de la Ley 29/1998, de 13 de julio, reguladora de la Jurisdicción Contencioso-Administrativa (en adelante, LJCA) dispone que la potestad de hacer ejecutar las sentencias y demás resoluciones judiciales corresponde exclusivamente a los Juzgados y Tribunales de este orden jurisdiccional, y su ejercicio compete al que haya conocido del asunto en primera o única instancia, y las partes están obligadas a cumplir las sentencias en la forma y términos que en éstas se consignen.</text:p>
      <text:p text:style-name="P25"><text:span text:style-name="T2">III.- </text:span>El<text:span text:style-name="T16"> artículo 104 de la LJCA establece que luego que sea firme una Sentencia, el Secretario Judicial lo comunicará en el plazo de diez días al órgano que hubiera realizado la actividad objeto del recurso, a fin de que, recibida la comunicación, </text:span><text:span text:style-name="T23">la lleve a puro y debido efecto y practique lo que exija el cumplimiento de las declaraciones contenidas en el fallo, y en el mismo plazo indique el órgano responsable del cumplimiento de aquél</text:span><text:span text:style-name="T16">.</text:span></text:p>
      <text:p text:style-name="P25"><text:span text:style-name="T2">IV.- Q</text:span>ue el artículo 139.1 de la LJCA dispone que en primera o única instancia, el órgano jurisdiccional, al dictar sentencia o al resolver por auto los recursos o incidentes que ante el mismo se promovieren, impondrá las costas a la parte que haya visto rechazadas todas sus pretensiones, salvo que aprecie o así lo razone, que el caso presentaba serias dudas de hecho o de derecho.</text:p>
      <text:p text:style-name="P25">En el presente caso, la Sala, en aplicación del citado artículo 139 de la LJCA, falla sin hacer especial pronunciamiento en materia de costas procesales. </text:p>
      <text:p text:style-name="P25"><text:span text:style-name="T2">V.-</text:span> Conforme al artículo 212.6 del Reglamento Orgánico Municipal corresponde a la Asesoría Jurídica la elaboración de las propuestas de ejecución de sentencias al órgano municipal que proceda. </text:p>
      <text:p text:style-name="P25"><text:span text:style-name="T2">VI.- </text:span>Considerando que los terrenos cuya reversión, en unos casos, e indemnización, en otros, se determina en el fallo de la meritada Sentencia, consta acreditado que fueron objeto de cesiones de suelo consecuencia de <text:span text:style-name="T16">Planes Parciales aprobados y proyectos de urbanización avalados por el Pleno del Ayuntamiento de Mogán, quien suscribe entiende que es a este órgano al que le compete la toma de conocimiento de la resolución judicial que nos ocupa.</text:span></text:p>
      <text:p text:style-name="P63">En este sentido, el <text:span text:style-name="T2">artículo 22.2. j) de la Ley 7/1985, de 2 de abril, reguladora de las Bases del Régimen Local (en adelante LBRL)</text:span>, atribuye al Pleno municipal la competencia relativa al «ejercicio de <text:soft-page-break/>acciones judiciales y administrativas y la defensa de la corporación en materias de competencia plenaria», interpretación que, hasta ahora, ha sido extensible a las tomas de conocimiento de resoluciones judiciales en asuntos de su competencia, si bien dicha competencia ha sido delegada por el Pleno en la <text:span text:style-name="T2">Junta de Gobierno Local</text:span>, de conformidad con lo dispuesto en el Acuerdo Plenario adoptado, en sesión ordinaria, celebrada el día 7 de julio de 2023.</text:p>
      <text:p text:style-name="P25">En virtud de lo expuesto, elevo a consideración de la Junta de Gobierno Local, la siguiente:</text:p>
      <text:p text:style-name="P62">PROPUESTA DE RESOLUCIÓN</text:p>
      <text:p text:style-name="P60"><text:span text:style-name="T2">PRIMERO.-</text:span> Tomar conocimiento de la Sentencia firme n.º 169/2024, de fecha 19 de julio de 2024, dictada por el Jugado de lo Contencioso-Administrativo nº 6 de Las Palmas de Gran Canaria, recaída en el <text:span text:style-name="T2">Procedimiento Ordinario nº 450/2021</text:span>, en virtud de la cual se estima parcialmente el recurso interpuesto por la entidad Costa Canaria de Veneguera, S.A. contra la desestimación presunta de su solicitud de 7 de octubre de 2020, la cual <text:span text:style-name="T2">se anula</text:span>, <text:span text:style-name="T2">reconociendo el derecho</text:span> de la entidad demandante <text:span text:style-name="T2">a la reversión</text:span> por el Ayuntamiento de Mogán de los terrenos cedidos del <text:span text:style-name="T13">Campo de Tiro y de la Cardonera Belén</text:span>, así como a <text:span text:style-name="T2">obtener</text:span> de esta Administración Local una <text:span text:style-name="T2">indemnización</text:span> <text:span text:style-name="T2">compensatoria</text:span> del valor de los terrenos en su actual clasificación del <text:span text:style-name="T13">Parque Infantil y terrenos en Lomo Quiebre, Trozo de la Plaza Pública y entorno Casas de Veneguera, Pista Polideportiva, Edar de Veneguera, Casa Vieja y entorno, Depósito de agua Tabaibales y Depósito de agua Llanos de Los Pinos</text:span>, actualizado con el interés legal del dinero, de conformidad a lo contenido en la propia sentencia. Todo ello sin condena en costas para ninguna de las partes. </text:p>
      <text:p text:style-name="P60"><text:span text:style-name="T2">SEGUNDO.-</text:span> Dar traslado de la resolución adoptada al <text:span text:style-name="T2">Servicio de Urbanismo, Negociado de Planeamiento</text:span>, así como al <text:span text:style-name="T2">Unidad Administrativa de Patrimonio</text:span>, a los efectos oportunos.</text:p>
      <text:p text:style-name="P63">Es cuanto tengo a bien informar, no obstante la Corporación decidirá lo que estime oportuno.</text:p>
      <text:p text:style-name="P26">En Mogán, a la fecha de la firma electrónica</text:p>
      <text:p text:style-name="P26">Fdo.: Ana Cristina Díaz Alonso</text:p>
      <text:p text:style-name="P26">Letrada</text:p>
      <text:p text:style-name="P26">Responsable de la U.A. de Asesoría Jurídica</text:p>
      <text:p text:style-name="P73">(S. Decreto 4332/2022. de 6 de septiembre).”</text:p>
      <text:p text:style-name="P45"><text:span text:style-name="T67"><text:tab/></text:span><text:span text:style-name="T72">Considerando que la adopción de este acuerdo es competencia de la Junta de Gobierno Local, en virtud de las delegaciones de competencia acordadas en el Pleno celebrado en sesión ordinaria el día 7 de julio de 2023.</text:span></text:p>
      <text:p text:style-name="P20"><text:span text:style-name="Strong_20_Emphasis"><text:span text:style-name="T39"><text:tab/>La Junta de Gobierno Local, acuerda aprobar la propuesta emitida en los términos que se recogen precedentemente.</text:span></text:span></text:p>
      <text:p text:style-name="P95"><text:span text:style-name="Strong_20_Emphasis"><text:span text:style-name="T8"/></text:span></text:p>
      <text:p text:style-name="P95"><text:span text:style-name="Strong_20_Emphasis"><text:span text:style-name="T8"/></text:span></text:p>
      <text:p text:style-name="P95"><text:span text:style-name="Strong_20_Emphasis"><text:span text:style-name="T8"/></text:span></text:p>
      <text:p text:style-name="P95"><text:span text:style-name="Strong_20_Emphasis"><text:span text:style-name="T9"><text:tab/></text:span></text:span><text:span text:style-name="Strong_20_Emphasis"><text:span text:style-name="T8">5. Expte.: 5185/2024. Propuesta dejar sin efecto acuerdo Junta de Gobierno Local de fecha 30 diciembre de 2024 y aprobar nuevamente Pliegos, expediente, gasto, etc... que han de regir la adjudicación del contrato de la Construcción y Explotación en Régimen de Concesión de Obra Pública de la Desaladora de Playa de Mogán Mediante su Ampliación.</text:span></text:span></text:p>
      <text:p text:style-name="P95"><text:span text:style-name="Strong_20_Emphasis"><text:span text:style-name="T7"/></text:span></text:p>
      <text:p text:style-name="P38"><text:span text:style-name="T25"><text:tab/></text:span><text:span text:style-name="T32">“</text:span><text:span text:style-name="T46">LUIS MIGUEL BECERRA ANDRÉ</text:span><text:span text:style-name="T32">, Teniente de Alcalde, en ejercicio de las competencias conferidas en virtud de la delegación efectuada por la Alcaldía de este Ayuntamiento, mediante Decreto nº 3347/2023, de 19 de junio de 2023 y Decreto nº 3383/2023 de 21 junio, y visto el expediente de contratación denominado </text:span><text:span text:style-name="T33">«CONSTRUCCIÓN Y EXPLOTACIÓN EN RÉGIMEN DE CONCESIÓN DE OBRA PÚBLICA DE LA DESALADORA DE PLAYA DE MOGÁN MEDIANTE SU AMPLIACIÓN»</text:span><text:span text:style-name="T18"> </text:span><text:span text:style-name="T33">Expte. 5185/2024,</text:span><text:span text:style-name="T18"> </text:span><text:span text:style-name="T32">mediante procedimiento abierto y tramitación urgente.</text:span></text:p>
      <text:p text:style-name="P39"><text:span text:style-name="T26">&gt;VISTO</text:span><text:span text:style-name="T16"> </text:span><text:span text:style-name="T25">que la Junta de Gobierno Local de este Ilustre Ayuntamiento, en sesión celebrada en fecha 26 de abril de 2023, vista propuesta de D. Juan Ernesto Hernández Cruz, Teniente Alcalde del Área de Medio Ambiente, Servicios Públicos, Obras Públicas y Embellecimiento con competencias en materia de Obras Públicas, Desarrollo Rural, Mantenimiento de Vías Públicas, Agua y Hacienda,</text:span><text:span text:style-name="T16"> </text:span><text:span text:style-name="T25">acuerda, entre otras cuestiones, «CONSTRUCCIÓN Y EXPLOTACIÓN EN RÉGIMEN DE CONCESIÓN DE OBRA PÚBLICA DE LA DESALADORA DE PLAYA DE MOGÁN MEDIANTE SU AMPLIACIÓN», así como iniciar el expediente para la adjudicación del mismo.</text:span></text:p>
      <text:p text:style-name="P39"><text:soft-page-break/><text:span text:style-name="T26">&gt;VISTO</text:span><text:span text:style-name="T16"> </text:span><text:span text:style-name="T25">que</text:span><text:span text:style-name="T16"> </text:span><text:span text:style-name="T25">l</text:span><text:span text:style-name="T26">a necesidad e idoneidad del contrato </text:span><text:span text:style-name="T25">se justifica en el expediente, en virtud de la propuesta de fecha 24 de abril de 2023, por Dña. María Cecilia Santana Díaz, en calidad de Coordinadora de Área de Medio Ambiente, Servicios Públicos, Obras Públicas y Embellecimiento del Ilustre Ayuntamiento de Mogán, tal y como se determina en el artículo 116.1, en relación con el 28 de la LCSP.</text:span></text:p>
      <text:p text:style-name="P46"><text:span text:style-name="T2">&gt;VISTO</text:span> que <text:span text:style-name="T2">la no división en lotes</text:span> se justifica en el expediente, en virtud del Pliego de Cláusulas Administrativas y del informe emitido, en fecha 3 de diciembre de 2024 por D. Juan Carlos Castellano Suárez, Ingeniero Técnico Industrial adscrito al Área de Medio Ambiente, Servicios Públicos, Obras Públicas y Embellecimiento, que consta en el expediente<text:span text:style-name="T52">.</text:span></text:p>
      <text:p text:style-name="P65"><text:span text:style-name="T28">&gt;VISTO </text:span><text:span text:style-name="T29">que, con fecha 28 de octubre de 2024 y Código Seguro de Verificación n.º: </text:span><text:a xlink:type="simple" xlink:href="https://oat.mogan.es:8448/ventanilla/web/validacionFirmas.do?opcion=1&amp;modo=3&amp;csv=Y006754aa93a1c01a1107e83bc0a0823f" text:style-name="Internet_20_link" text:visited-style-name="Visited_20_Internet_20_Link"><text:span text:style-name="T27">Y006754aa93a1c01a1107e83bc0a0823f</text:span></text:a><text:span text:style-name="T29"> , se recibe informe de la Oficina Nacional de Evaluación.</text:span></text:p>
      <text:p text:style-name="P46"><text:span text:style-name="T2">&gt;VISTO </text:span>que con fecha 30 de diciembre de 2024 la Junta de Gobierno Local, en sesión Extraordinaria Urgente, acuerda, entre otros, lo siguiente:</text:p>
      <text:p text:style-name="P50">«PRIMERO.- Dejar sin efecto el acuerdo de la Junta de Gobierno Local de fecha 12 de junio de 2024, que adopta, entre otros, aprobar pliegos, gasto y licitación de la «CONSTRUCCIÓN Y EXPLOTACIÓN EN RÉGIMEN DE CONCESIÓN DE OBRA PÚBLICA DE LA DESALADORA DE PLAYA DE MOGÁN MEDIANTE SU AMPLIACIÓN», motivado por la obligación de solicitar informe preceptivo previsto en el artículo 333.3 de la LCSP, valorándose las conclusiones y recomendaciones del mismo una vez emitido en fecha 25 de octubre de 2024.</text:p>
      <text:p text:style-name="P50">SEGUNDO.- Acumular el expediente 9986/2022 con el actual expediente 5185/2024.</text:p>
      <text:p text:style-name="P39"><text:span text:style-name="T25">TERCERO.- Aprobar la tramitación urgente del procedimiento de adjudicación del contrato del</text:span><text:span text:style-name="T16"> </text:span><text:span text:style-name="T25">«CONSTRUCCIÓN Y EXPLOTACIÓN EN RÉGIMEN DE CONCESIÓN DE OBRA PÚBLICA DE LA DESALADORA DE PLAYA DE MOGÁN MEDIANTE SU AMPLIACIÓN», Expte. 5185/2024.</text:span></text:p>
      <text:p text:style-name="P39"><text:span text:style-name="T25">CUARTO.- Aprobar el Pliego de Prescripciones Técnicas y el Pliego de Cláusulas Administrativas Particulares, que han de regir la adjudicación del contrato de la «CONSTRUCCIÓN Y EXPLOTACIÓN EN RÉGIMEN DE CONCESIÓN DE OBRA PÚBLICA DE LA DESALADORA DE PLAYA DE MOGÁN MEDIANTE SU AMPLIACIÓN», Expte. 5185/2024,</text:span><text:span text:style-name="T16"> </text:span><text:span text:style-name="T25">mediante procedimiento abierto, en base a lo establecido en el artículo 156 de la LCSP, y estableciéndose los criterios de adjudicación y condición especial de ejecución del artículo 202 de la LCSP recogidos en los informes que consta en el expediente, por ser los más adecuados a la ejecución del contrato a realizar. Se ha previsto en cumplimiento del artículo 99 de la LCSP, la realización conjunta de la prestación del contrato sin proceder a su división en lotes.</text:span></text:p>
      <text:p text:style-name="P39"><text:span text:style-name="T25">QUINTO.- Aprobar el expediente de contratación, con un presupuesto </text:span><text:span text:style-name="T36">de gasto máximo o indicativo que estima soportar el Ayuntamiento de Mogán para la Construcción y explotación, en régimen de concesión de obra pública, de la desaladora de Playa de Mogán mediante su ampliación</text:span><text:span text:style-name="T16"> </text:span><text:span text:style-name="T25">asciende a la cantidad de 12.144.899,60 euros; el valor estimado calculado, por un periodo de QUINCE (15) años, a contar desde el día siguiente a la formalización del contrato, prorrogable DOS (2) AÑOS, es de 13.911.918,46 euros,</text:span><text:span text:style-name="T16"> </text:span><text:span text:style-name="T25">estableciéndose la revisión de precios recogida en el Pliego de Cláusulas Administrativas; y disponer la apertura del procedimiento abierto de adjudicación, con arreglo al Pliego de Prescripciones Técnicas y Pliego de Cláusulas Administrativas Particulares, convocando la adjudicación del contrato referenciado, en cumplimiento del artículo 117 de la LCSP.</text:span></text:p>
      <text:p text:style-name="P50">SEXTO.- Publicar el anuncio de licitación en el perfil del contratante del Ilustre Ayuntamiento de Mogán, alojado en la Plataforma de Contratación del Sector Público, con el contenido contemplado en el anexo III de la Ley 9/2017 de 8 de noviembre, de Contratos del Sector Público, en particular el pliego de clausulas administrativas y el de prescripciones técnicas, en cumplimiento del artículo 63 y 135 de la LCSP.</text:p>
      <text:p text:style-name="P50">En cumplimiento de la Disposición adicional decimoquinta de la LCSP l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p>
      <text:p text:style-name="P50"><text:soft-page-break/>SÉPTIMO.- Facultar a la Alcaldía-Presidencia para la suscripción de los contratos administrativos y/o públicos.</text:p>
      <text:p text:style-name="P50">OCTAVO.- Dar traslado del acuerdo adoptado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a la Unidad Administrativa de Servicios Públicos y a la Intervención de este Ayuntamiento.»</text:p>
      <text:p text:style-name="P74"><text:span text:style-name="T17">&gt;VISTO</text:span><text:span text:style-name="T16"> que así como los criterios que se tendrán en consideración para adjudicar el contrato y los criterios de solvencia técnica o profesional, y económica y financiera, han sido redactados por D. Juan Carlos Castellano Suárez, Ingeniero Técnico Industrial adscrito al Área de Medio Ambiente, Servicios Públicos, Obras Públicas y Embellecimiento. Posteriormente la Unidad Administrativa de Contratación ha redactado el Pliego de cláusulas administrativas particulares, determinándose que se tramite un expediente de un contrato de concesión de obra cuya adjudicación se propone por procedimiento abierto y tramitación urgente, estableciéndose los siguientes criterios de adjudicación:</text:span></text:p>
      <text:p text:style-name="P69">«Atendiendo a los argumentos anteriormente expuestos, se ha determinado llevar a cabo la valoración de la licitación según los siguientes criterios de adjudicación:</text:p>
      <table:table table:name="Tabla6" table:style-name="Tabla6">
        <table:table-column table:style-name="Tabla6.A"/>
        <table:table-column table:style-name="Tabla6.B"/>
        <table:table-column table:style-name="Tabla6.C"/>
        <table:table-row>
          <table:table-cell table:style-name="Tabla6.A1" table:number-columns-spanned="3" office:value-type="string">
            <text:p text:style-name="P82">Criterios para la valoración de las proposiciones presentadas</text:p>
          </table:table-cell>
          <table:covered-table-cell/>
          <table:covered-table-cell/>
        </table:table-row>
        <table:table-row>
          <table:table-cell table:style-name="Tabla6.A2" table:number-rows-spanned="8" office:value-type="string">
            <text:p text:style-name="P82">Criterios automáticos</text:p>
          </table:table-cell>
          <table:table-cell table:style-name="Tabla6.A2" office:value-type="string">
            <text:p text:style-name="P88">Criterio</text:p>
          </table:table-cell>
          <table:table-cell table:style-name="Tabla6.C2" office:value-type="string">
            <text:p text:style-name="P82">Puntuación</text:p>
          </table:table-cell>
        </table:table-row>
        <table:table-row>
          <table:covered-table-cell/>
          <table:table-cell table:style-name="Tabla6.A2" office:value-type="string">
            <text:p text:style-name="P89">Criterios automáticos</text:p>
          </table:table-cell>
          <table:table-cell table:style-name="Tabla6.C3" office:value-type="float" office:value="52">
            <text:p text:style-name="P82">52</text:p>
          </table:table-cell>
        </table:table-row>
        <table:table-row>
          <table:covered-table-cell/>
          <table:table-cell table:style-name="Tabla6.A2" office:value-type="string">
            <text:p text:style-name="P87">1.- Medidas de protección y buenas prácticas sociales.</text:p>
          </table:table-cell>
          <table:table-cell table:style-name="Tabla6.C3" office:value-type="float" office:value="2">
            <text:p text:style-name="P83">2</text:p>
          </table:table-cell>
        </table:table-row>
        <table:table-row>
          <table:covered-table-cell/>
          <table:table-cell table:style-name="Tabla6.A2" office:value-type="string">
            <text:p text:style-name="P87">2.- Medidas de protección y buenas practicas medioambiente.</text:p>
          </table:table-cell>
          <table:table-cell table:style-name="Tabla6.C3" office:value-type="float" office:value="2">
            <text:p text:style-name="P83">2</text:p>
          </table:table-cell>
        </table:table-row>
        <table:table-row>
          <table:covered-table-cell/>
          <table:table-cell table:style-name="Tabla6.A2" office:value-type="string">
            <text:p text:style-name="P82">3.- Precio por m³ de agua suministrada.</text:p>
          </table:table-cell>
          <table:table-cell table:style-name="Tabla6.C3" office:value-type="float" office:value="40">
            <text:p text:style-name="P83">40</text:p>
          </table:table-cell>
        </table:table-row>
        <table:table-row>
          <table:covered-table-cell/>
          <table:table-cell table:style-name="Tabla6.A2" office:value-type="string">
            <text:p text:style-name="P83">3.1.- Precio hasta 630.000 m³ anuales.</text:p>
          </table:table-cell>
          <table:table-cell table:style-name="Tabla6.C3" office:value-type="float" office:value="20">
            <text:p text:style-name="P83">20</text:p>
          </table:table-cell>
        </table:table-row>
        <table:table-row>
          <table:covered-table-cell/>
          <table:table-cell table:style-name="Tabla6.A2" office:value-type="string">
            <text:p text:style-name="P83">3.2.- Precio por consumo superior a 630.000 m³ anuales.</text:p>
          </table:table-cell>
          <table:table-cell table:style-name="Tabla6.C3" office:value-type="float" office:value="20">
            <text:p text:style-name="P83">20</text:p>
          </table:table-cell>
        </table:table-row>
        <table:table-row>
          <table:covered-table-cell/>
          <table:table-cell table:style-name="Tabla6.A2" office:value-type="string">
            <text:p text:style-name="P82">4.- Visita a las instalaciones. </text:p>
          </table:table-cell>
          <table:table-cell table:style-name="Tabla6.C3" office:value-type="float" office:value="8">
            <text:p text:style-name="P83">8</text:p>
          </table:table-cell>
        </table:table-row>
        <table:table-row>
          <table:table-cell table:style-name="Tabla6.A2" table:number-rows-spanned="4" office:value-type="string">
            <text:p text:style-name="P82">Criterios por juicio de valor </text:p>
          </table:table-cell>
          <table:table-cell table:style-name="Tabla6.A2" office:value-type="string">
            <text:p text:style-name="P82">Criterios por juicio de valor</text:p>
          </table:table-cell>
          <table:table-cell table:style-name="Tabla6.C3" office:value-type="float" office:value="48">
            <text:p text:style-name="P82">48</text:p>
          </table:table-cell>
        </table:table-row>
        <table:table-row>
          <table:covered-table-cell/>
          <table:table-cell table:style-name="Tabla6.A2" office:value-type="string">
            <text:p text:style-name="P82">1.- Anteproyecto.</text:p>
          </table:table-cell>
          <table:table-cell table:style-name="Tabla6.C3" office:value-type="float" office:value="25">
            <text:p text:style-name="P83">25</text:p>
          </table:table-cell>
        </table:table-row>
        <table:table-row>
          <table:covered-table-cell/>
          <table:table-cell table:style-name="Tabla6.A2" office:value-type="string">
            <text:p text:style-name="P82">2.- Memoria constructiva del proceso de ejecución y de organización de los trabajos. </text:p>
          </table:table-cell>
          <table:table-cell table:style-name="Tabla6.C3" office:value-type="float" office:value="15">
            <text:p text:style-name="P83">15</text:p>
          </table:table-cell>
        </table:table-row>
        <table:table-row>
          <table:covered-table-cell/>
          <table:table-cell table:style-name="Tabla6.A2" office:value-type="string">
            <text:p text:style-name="P82">3.- Plan de operación y mantenimiento de las instalaciones.</text:p>
          </table:table-cell>
          <table:table-cell table:style-name="Tabla6.C3" office:value-type="float" office:value="8">
            <text:p text:style-name="P83">8</text:p>
          </table:table-cell>
        </table:table-row>
        <table:table-row>
          <table:table-cell table:style-name="Tabla6.A2" table:number-columns-spanned="2" office:value-type="string">
            <text:p text:style-name="P82">Valoración total licitación</text:p>
          </table:table-cell>
          <table:covered-table-cell/>
          <table:table-cell table:style-name="Tabla6.C3" office:value-type="float" office:value="100">
            <text:p text:style-name="P82">100</text:p>
          </table:table-cell>
        </table:table-row>
      </table:table>
      <text:p text:style-name="P48">12.1.- Criterios automáticos o evaluables mediante fórmulas. </text:p>
      <text:p text:style-name="P48">12.1.1.- Medidas de protección y buenas prácticas sociales. 2 puntos. </text:p>
      <text:p text:style-name="P46">Para el Ilustre Ayuntamiento de Mogán resulta de especial relevancia velar porque sus servicios cuenten con unos estándares de calidad mínimos en lo que respecta a cuestiones laborales. Por ello, y partiendo de la base de que el colectivo mayor de 45 años se encuentra en una situación vulnerable, como criterio de protección social, se ha determinado pertinente puntuar favorablemente que la entidad licitadora cuente o haya contado con personal mayor de 45 años contratado de manera indefinida dentro de, al menos, los 6 meses anteriores a la publicación del anuncio de licitación. </text:p>
      <text:p text:style-name="P46"><text:soft-page-break/>El cumplimiento del presente criterio se justificará mediante el aporte de la documentación que permita llevar a cabo su verificación, pudiendo ser contrato acompañado de certificado de Seguridad Social o documentos similares que permitan llegar a la conclusión que se pretende. Aquellas entidades que no presenten la correspondiente documentación acreditativa, o que presenten documentación que no permita discernir el correcto cumplimiento, serán puntuadas con 0 puntos para este criterio. </text:p>
      <text:p text:style-name="P48">12.1.2.- Medidas de protección y buenas practicas medioambiente. 2 puntos. </text:p>
      <text:p text:style-name="P39"><text:span text:style-name="T50">Se</text:span> <text:span text:style-name="T50">propone</text:span> <text:span text:style-name="T50">como</text:span> <text:span text:style-name="T50">segundo</text:span> <text:span text:style-name="T50">criterio</text:span> <text:span text:style-name="T50">de</text:span> <text:span text:style-name="T50">adjudicación,</text:span> <text:span text:style-name="T50">las</text:span> <text:span text:style-name="T50">medidas de protección y buenas prácticas</text:span> <text:span text:style-name="T50">medioambientales,</text:span> <text:span text:style-name="T50">al considerarse</text:span> <text:span text:style-name="T50">que las</text:span> <text:span text:style-name="T50">mismas contribuyen a proteger el medioambiente de manera sostenible y mejoran la responsabilidad social corporativa. A este criterio se le asignará una puntuación máxima de 2 puntos, distribuidos en función de lo dispuesto a continuación: </text:span></text:p>
      <text:p text:style-name="P80"/>
      <text:list xml:id="list8172280318541729242" text:style-name="L4">
        <text:list-item>
          <text:p text:style-name="P105"><text:span text:style-name="T50">Tener implantado un Sistema de Gestión Medioambiental (ISO 14001, EMAS o equivalente):</text:span> <text:span text:style-name="T51">2 puntos</text:span><text:span text:style-name="T50">.</text:span></text:p>
        </text:list-item>
        <text:list-item>
          <text:p text:style-name="P105"><text:span text:style-name="T50">Tener o haber tenido en los últimos 3 años un contrato de suministro eléctrico, cuya electricidad provenga al menos en un 40% de fuentes de energías renovables: </text:span><text:span text:style-name="T51">2 puntos</text:span><text:span text:style-name="T50">.</text:span></text:p>
        </text:list-item>
      </text:list>
      <text:p text:style-name="P46">Para justificar la puntuación obtenida, los licitadores presentarán para cada apartado la documentación acreditativa correspondiente. Aquellas entidades que no presenten la correspondiente documentación acreditativa, o que presenten documentación que no permita discernir el correcto cumplimiento, serán puntuadas con 0 puntos para su correspondiente subcriterio. </text:p>
      <text:p text:style-name="P48">12.1.3.- Precio por m³ de agua suministrada. 40 puntos. </text:p>
      <text:p text:style-name="P46">Teniendo en consideración que la presente licitación nace de un estudio de viabilidad de iniciativa privada, y que el estudio de viabilidad aprobado contempla precios distintos para tramos según la producción de agua que se tenga que tratar desde una perspectiva conservadora, se propone como tercer criterio de adjudicación la mejora del precio unitario por metro cúbico previstos según dos tramos distintos de producción anuales: hasta los 630.000 y superior a los 630.000 m³. Como precios de partida se han tomado los previstos en el estudio de viabilidad:</text:p>
      <table:table table:name="Tabla7" table:style-name="Tabla7">
        <table:table-column table:style-name="Tabla7.A"/>
        <table:table-column table:style-name="Tabla7.B"/>
        <table:table-row>
          <table:table-cell table:style-name="Tabla7.A1" office:value-type="string">
            <text:p text:style-name="P93"><text:span text:style-name="T50">Hasta los 630.000 </text:span><text:span text:style-name="T25">m³ anuales</text:span></text:p>
          </table:table-cell>
          <table:table-cell table:style-name="Tabla7.B1" office:value-type="string">
            <text:p text:style-name="P93"><text:span text:style-name="T50">0,83 euros/</text:span><text:span text:style-name="T25">m³</text:span></text:p>
          </table:table-cell>
        </table:table-row>
        <table:table-row>
          <table:table-cell table:style-name="Tabla7.A2" office:value-type="string">
            <text:p text:style-name="P90">Superior a los 630.000 m³ anuales</text:p>
          </table:table-cell>
          <table:table-cell table:style-name="Tabla7.B2" office:value-type="string">
            <text:p text:style-name="P84">0,73 euros/<text:span text:style-name="T16">m³</text:span></text:p>
          </table:table-cell>
        </table:table-row>
      </table:table>
      <text:p text:style-name="P69">La entidad licitadora que oferte alguno de los precios recogidos en la tabla anterior, sin mejora del precio alguna, será puntuada con 0 puntos para su correspondiente subcriterio.</text:p>
      <text:p text:style-name="P46">Las ofertas serán clasificadas por orden de mayor a menor puntuación.</text:p>
      <text:p text:style-name="P69">El órgano de contratación podrá estimar, por sí o a propuesta de la Mesa de contratación, que las proposiciones presentadas son anormales o desproporcionadas cuando en las mismas concurran las circunstancias detalladas <text:span text:style-name="T55">en el artículo 85 de Real Decreto 1098/2001, de 12 de octubre, por el que se aprueba el Reglamento general de la Ley de Contratos de las Administraciones Públicas, así como en el artículo 129 de la LCSP. El órgano de contratación clasificará, por orden decreciente, las proposiciones presentadas, admitidas y que no hayan sido declaradas desproporcionadas o anormales. </text:span></text:p>
      <text:p text:style-name="P46"><text:span text:style-name="T2">12.1.3.1.- Precio por</text:span> <text:span text:style-name="T2">m³ de agua suministrada hasta los 630.000 m³ anuales. 20 puntos. </text:span></text:p>
      <text:p text:style-name="P46">La entidad licitadora ofertará una mejora del precio previsto de agua suministrada al Ayuntamiento hasta los 630.000 m³ anuales, que partirá del precio de <text:span text:style-name="T2">0,83 euros/m³</text:span> establecido en el estudio de viabilidad. <text:span text:style-name="T2">Aquellas entidades licitadoras que oferten un precio superior a 0,83 euros/m³, serán puntuadas con 0</text:span> <text:span text:style-name="T2">puntos para el presente criterio.</text:span> Se puntuará con un máximo de 20 puntos a la entidad licitadora que oferte el precio más bajo, puntuando el resto de entidades licitadoras según la aplicación de la siguiente fórmula: </text:p>
      <text:p text:style-name="P47"><text:soft-page-break/><text:span text:style-name="T2">P</text:span><text:span text:style-name="T57">0 </text:span><text:span text:style-name="T2">= P</text:span><text:span text:style-name="T57">MAX</text:span> <text:span text:style-name="T2">·</text:span> <text:span text:style-name="T2">(P</text:span><text:span text:style-name="T57">MIN </text:span><text:span text:style-name="T2">/ P</text:span><text:span text:style-name="T57">OF</text:span><text:span text:style-name="T2">)</text:span></text:p>
      <text:p text:style-name="P46">Siendo:</text:p>
      <text:p text:style-name="P46">P<text:span text:style-name="T56">0 </text:span>: puntuación obtenida por la entidad licitadora según el precio ofertado.</text:p>
      <text:p text:style-name="P46">P<text:span text:style-name="T56">MAX </text:span>: puntuación máxima (20 puntos)</text:p>
      <text:p text:style-name="P46">P<text:span text:style-name="T56">OF </text:span>: precio ofertado por la entidad licitadora que se valora</text:p>
      <text:p text:style-name="P46">P<text:span text:style-name="T56">MIN </text:span>: Oferta más baja de entre todas las presentadas</text:p>
      <text:p text:style-name="P46">Se redondearán todos los valores al segundo decimal.</text:p>
      <text:p text:style-name="P46">Quedará excluido del procedimiento de licitación aquel licitador que no presente oferta económica tal y como figura en el Anexo II.</text:p>
      <text:p text:style-name="P46"><text:span text:style-name="T2">12.1.3.2.- Precio por</text:span> <text:span text:style-name="T2">m³ de agua suministrada superior a los 630.000 m³ anuales. 20 puntos. </text:span></text:p>
      <text:p text:style-name="P46">La entidad licitadora ofertará una mejora del precio previsto de agua suministrada al Ayuntamiento hasta los 630.000 m³ anuales, que partirá del precio de <text:span text:style-name="T2">0,73 euros/m³</text:span> establecido en el estudio de viabilidad. <text:span text:style-name="T2">Aquellas entidades licitadoras que oferten un precio superior a</text:span> <text:span text:style-name="T2">0,73 euros/m³, serán puntuadas con 0 puntos para el presente criterio.</text:span> Se puntuará con un máximo de 20 puntos a la entidad licitadora que oferte el precio más bajo, puntuando el resto de entidades licitadoras según la aplicación de la siguiente fórmula: </text:p>
      <text:p text:style-name="P47"><text:span text:style-name="T2">P</text:span><text:span text:style-name="T57">0 </text:span><text:span text:style-name="T2">= P</text:span><text:span text:style-name="T57">MAX</text:span> <text:span text:style-name="T2">·</text:span> <text:span text:style-name="T2">(P</text:span><text:span text:style-name="T57">MIN </text:span><text:span text:style-name="T2">/ P</text:span><text:span text:style-name="T57">OF</text:span><text:span text:style-name="T2">)</text:span></text:p>
      <text:p text:style-name="P46">Siendo:</text:p>
      <text:p text:style-name="P46">P<text:span text:style-name="T56">0 </text:span>: puntuación obtenida por la entidad licitadora según el precio ofertado.</text:p>
      <text:p text:style-name="P46">P<text:span text:style-name="T56">MAX </text:span>: puntuación máxima (20 puntos)</text:p>
      <text:p text:style-name="P46">P<text:span text:style-name="T56">OF </text:span>: precio ofertado por la entidad licitadora que se valora</text:p>
      <text:p text:style-name="P46">P<text:span text:style-name="T56">MIN </text:span>: Oferta más baja de entre todas las presentadas</text:p>
      <text:p text:style-name="P46">Se redondearán todos los valores al segundo decimal</text:p>
      <text:p text:style-name="P46">Quedará excluido del procedimiento de licitación aquel licitador que no presente oferta económica tal y como figura en el Anexo II.</text:p>
      <text:p text:style-name="P69">El órgano de contratación podrá estimar, por sí o a propuesta de la Mesa de contratación, que las proposiciones presentadas son anormales o desproporcionadas cuando en las mismas concurran las circunstancias detalladas <text:span text:style-name="T55">en el artículo 85 de Real Decreto 1098/2001, de 12 de octubre, por el que se aprueba el Reglamento general de la Ley de Contratos de las Administraciones Públicas, así como en el artículo 129 de la LCSP. El órgano de contratación clasificará, por orden decreciente, las proposiciones presentadas, admitidas y que no hayan sido declaradas desproporcionadas o anormales. </text:span></text:p>
      <text:p text:style-name="P48">12.1.4.- Visita a las instalaciones. 8 puntos. </text:p>
      <text:p text:style-name="P46">Dada la complejidad y duración de los trabajos objeto del contrato, pues consisten en la explotación de la desaladora ya existente mientras se produce la ampliación en el mismo emplazamiento en el que se encuentra ubicada, se estima beneficioso que las entidades licitadoras conozcan la instalación previamente, por lo que se otorgará una puntuación de 8 puntos a aquellas entidades licitadoras que acudan a visitar físicamente la desaladora ya existente. </text:p>
      <text:p text:style-name="P46">Las entidades tendrán la opción de realizar dos visitas, aunque la puntuación se otorgará cuando se realice una, no será necesario acudir a las 2 para obtener los 8 puntos. El punto de encuentro para ambas visitas será el correspondiente a la actual desaladora, ubicada en las coordenadas que figuran a continuación: <text:span text:style-name="T54">UTM 28N X=424.827,47 Y=3.077.603,45. </text:span></text:p>
      <text:p text:style-name="P46">La primera visita tendrá lugar el séptimo día natural, contados a partir del día siguiente al de la publicación del anuncio de licitación en la Plataforma de Contratación del Sector Público. La visita tendrá lugar a las 10:00. <text:span text:style-name="T53">Si el séptimo día natural coincidiese con sábado, domingo o festivo, la visita se llevará a cabo el día hábil</text:span> <text:span text:style-name="T53">inmediatamente posterior. </text:span></text:p>
      <text:p text:style-name="P57">Considerando los plazos estipulados por la LCSP para dar respuesta a las consultas presentadas durante la licitación, la segunda visita tendrá lugar el décimo día natural previo al plazo de finalización de presentación de ofertas. Si el décimo día natural previo coincidiese con sábado, domingo o festivo, la visita se llevará a cabo el día hábil inmediatamente anterior. </text:p>
      <text:p text:style-name="P65"><text:soft-page-break/><text:span text:style-name="T29">Cualquier entidad licitadora interesada en estar presente en la visita deberá confirmar su asistencia enviando un correo electrónico a </text:span><text:a xlink:type="simple" xlink:href="mailto:serviciospublicos@mogan.es" text:style-name="Internet_20_link" text:visited-style-name="Visited_20_Internet_20_Link"><text:span text:style-name="T47">serviciospublicos@mogan.es</text:span></text:a><text:span text:style-name="T29"> como plazo límite, 24 horas antes. En dicho correo se debe indicar nombre, apellidos, D.N.I </text:span><text:span text:style-name="T22">de la persona o personas que vayan a inscribirse a la visita, número de teléfono, nombre de la empresa a la que representan y documentación acreditativa de su relación con la misma. </text:span></text:p>
      <text:p text:style-name="P44">Las personas visitantes serán identificadas mediante su D.N.I. al inicio de la visita, según su inscripción, y deberán firmar una acta que llevará la persona representante de la administración asignada a dicha visita, no admitiéndose a nadie que no se hubiera inscrito previamente.</text:p>
      <text:p text:style-name="P46">Todas las entidades que hayan confirmado la visita en tiempo y forma y figuren en el acta como que han estado presentes serán puntuadas con 8 puntos. Las entidades licitadoras que no acudan a ninguna de las visitas físicas indicadas, o que no hayan cumplido las condiciones descritas, serán puntuadas con 0 puntos. </text:p>
      <text:p text:style-name="P70">12.2.- Criterios evaluables por juicio de valor. 48 puntos. </text:p>
      <text:p text:style-name="P69">Tal y como se ha venido reflejando en el presente documento, el objeto del presente contrato es de una complejidad elevada, pues supone el mantenimiento de la capacidad productiva mientras, en el mismo espacio y tiempo, se va ejecutando la obra correspondiente a la instalación que se explotará con posterioridad, todo ello con el fin de garantizar el suministro de agua de consumo humano a la población sin interrupciones. Por ello, las soluciones que presente cada entidad licitadora por su parte serán determinantes para el correcto funcionamiento del servicio, motivo que ha propiciado la valoración de criterios por juicio de valor. </text:p>
      <text:p text:style-name="P70">12.2.1.- Anteproyecto de las instalaciones. 25 puntos.</text:p>
      <text:p text:style-name="P69">La entidad licitadora deberá presentar un anteproyecto que desarrolle en mayor grado de detalle el anteproyecto que forma parte de la licitación, aprobado por el Ayuntamiento tras la exposición pública correspondiente. Si advirtiese algún tipo de deficiencia en el mismo, la entidad licitadora deberá subsanarla. Se valorará que el anteproyecto a entregar contenga: </text:p>
      <text:list xml:id="list8669663173584675105" text:style-name="L5">
        <text:list-item>
          <text:p text:style-name="P116">Memoria de diseño y anejos. </text:p>
          <text:list>
            <text:list-item>
              <text:p text:style-name="P116">Proyecciones de membranas. </text:p>
            </text:list-item>
            <text:list-item>
              <text:p text:style-name="P116">Cálculos de proceso. </text:p>
            </text:list-item>
            <text:list-item>
              <text:p text:style-name="P116">Cálculos hidráulicos. </text:p>
            </text:list-item>
            <text:list-item>
              <text:p text:style-name="P116">Estudio de seguridad y salud. </text:p>
            </text:list-item>
            <text:list-item>
              <text:p text:style-name="P116">Contraincendios y seguridad industrial. </text:p>
            </text:list-item>
            <text:list-item>
              <text:p text:style-name="P116">Documento ambiental. </text:p>
            </text:list-item>
            <text:list-item>
              <text:p text:style-name="P116">Proyecto eléctrico. </text:p>
            </text:list-item>
            <text:list-item>
              <text:p text:style-name="P116">Estudio de gestión de residuos de construcción y demolición. </text:p>
            </text:list-item>
            <text:list-item>
              <text:p text:style-name="P116">Plan de obra.</text:p>
            </text:list-item>
            <text:list-item>
              <text:p text:style-name="P116">Telemando y telecontrol.</text:p>
            </text:list-item>
            <text:list-item>
              <text:p text:style-name="P116">Estudio de soluciones.</text:p>
            </text:list-item>
            <text:list-item>
              <text:p text:style-name="P116">Justificación de precios. </text:p>
            </text:list-item>
            <text:list-item>
              <text:p text:style-name="P116">Definición del sistema de insonorización. </text:p>
            </text:list-item>
          </text:list>
        </text:list-item>
        <text:list-item>
          <text:p text:style-name="P116">Pliego de Prescripciones Técnicas Particulares.</text:p>
        </text:list-item>
        <text:list-item>
          <text:p text:style-name="P116">Presupuesto. </text:p>
        </text:list-item>
        <text:list-item>
          <text:p text:style-name="P116"><text:soft-page-break/>Planos. Diseño en 3D. Definición de soportes. Planos isométricos de tuberías. Detalles constructivos. </text:p>
        </text:list-item>
        <text:list-item>
          <text:p text:style-name="P116">Diseño en formato BIM con una definición mínima de LOD 300. </text:p>
        </text:list-item>
      </text:list>
      <text:p text:style-name="P76">Se valorará:</text:p>
      <text:list xml:id="list7181594139100874787" text:style-name="L6">
        <text:list-item>
          <text:p text:style-name="P123">Que el anteproyecto tenga el contenido mínimo exigido.</text:p>
        </text:list-item>
        <text:list-item>
          <text:p text:style-name="P123">El nivel de definición de la solución adoptada a partir del anteproyecto, teniendo en cuenta las condiciones de contorno de la EDAM (situación, acceso al agua de mar, pretratamiento, sistema de vertido, reducción de afección a los vecinos, etc.).</text:p>
        </text:list-item>
        <text:list-item>
          <text:p text:style-name="P123">La incorporación de mejoras orientadas al proceso de desalación, operatividad y especificaciones de la planta. </text:p>
        </text:list-item>
        <text:list-item>
          <text:p text:style-name="P123">Calidad/fiabilidad de los materiales y equipos.</text:p>
        </text:list-item>
      </text:list>
      <text:p text:style-name="P71">12.2.2.- Memoria constructiva del proceso de ejecución y de organización de los trabajos. 15 puntos. </text:p>
      <text:p text:style-name="P69">Con la finalidad de asegurar la eficacia y eficiencia de los procesos constructivos que cada entidad licitadora plantee, se valorará la presentación de una memoria explicativa en la que se desarrollen los procesos de las obras que se vayan a llevar a cabo, velando con ello por que se produzca el menor número posible de interferencias con los procesos de producción de la planta desaladora, así como las menores molestias a la ciudadanía colindante. </text:p>
      <text:p text:style-name="P69">La memoria presentada se valorará atendiendo al orden en lo expuesto, la claridad, capacidad de síntesis, la concordancia y la coherencia. El desarrollo de la memoria deberá contener, con carácter de mínimos, lo siguiente: </text:p>
      <text:list xml:id="list1137473272979811875" text:style-name="L7">
        <text:list-item>
          <text:p text:style-name="P122">Proceso de ejecución, programación de las obras, recursos y organización del centro de trabajo y puesta en marcha. 9 puntos. </text:p>
          <text:list>
            <text:list-item>
              <text:p text:style-name="P117">Proceso de ejecución. Se valorará la descripción de cada una de las actividades o tajos en los que se divida la obra, así como los procesos constructivos de cada actividad. Se pondrá especial atención a la descripción propuesta para la ejecución y los procesos de control de calidad. Además, también se valorarán las soluciones adoptadas según los distintos problemas y afecciones detectados, o que se prevea que puedan tener lugar, como la afección a la desaladora en funcionamiento.</text:p>
            </text:list-item>
            <text:list-item>
              <text:p text:style-name="P117">Programa de las obras. Se valorará la programación prevista para cumplir con los plazos de ejecución de la obra, considerando la continuidad entre tajos, de manera que se facilite la ejecución coherente de la misma. También se tendrá en consideración la óptima planificación de las distintas actividades de obra, la identificación de caminos críticos y los tajos susceptibles de ser solapados. </text:p>
            </text:list-item>
            <text:list-item>
              <text:p text:style-name="P117">Recursos y organización del centro de trabajo. Se valorará la descripción de los recursos concretos puestos a disposición de la obra, tomando como referencia la ejecución de la misma: maquinaria, equipos y medios auxiliares. La planificación propuesta para la obra deberá encontrarse ligada a los rendimientos previstos para los equipos concretos descritos. En lo relativo a la organización del centro de trabajo, se valorarán las instalaciones provisionales previstas, las necesidades de acopio del material que se indiquen, los espacios destinados a cada tarea y los accesos previstos para la maquinaria. </text:p>
            </text:list-item>
            <text:list-item>
              <text:p text:style-name="P117">Puesta en marcha. Se valorará que, en la descripción del proceso de puesta en marcha, se identifiquen con claridad las pruebas a realizar y los hitos a alcanzar. La información deberá guardar coherencia con las medidas propuestas para minimizar las afecciones a la desaladora durante su funcionamiento. </text:p>
            </text:list-item>
          </text:list>
        </text:list-item>
        <text:list-item>
          <text:p text:style-name="P117"><text:span text:style-name="T2">Equipo humano asignado para la totalidad de la obra y estructura organizativa de los trabajos. 2 puntos.</text:span> Para optar a valoración por este criterio, la entidad licitadora deberá aportar un organigrama en el que figure el equipo humano destinado a cada trabajo en la ejecución de la obra, en el que se incluyan las especificaciones de sus perfiles profesionales y sus funciones adecuadamente jerarquizadas. Con carácter de mínimos, el equipo humano previsto en el organigrama deberá incluir las siguientes figuras:</text:p>
        </text:list-item>
      </text:list>
      <text:list xml:id="list4940906548887972621" text:style-name="L8">
        <text:list-item>
          <text:list>
            <text:list-item>
              <text:p text:style-name="P118">Delegado del contratista. </text:p>
            </text:list-item>
            <text:list-item>
              <text:p text:style-name="P118">Jefe de obra. </text:p>
            </text:list-item>
            <text:list-item>
              <text:p text:style-name="P118"><text:soft-page-break/>Jefe de aseguramiento de calidad. </text:p>
            </text:list-item>
            <text:list-item>
              <text:p text:style-name="P118">Jefe de seguridad y salud.</text:p>
            </text:list-item>
            <text:list-item>
              <text:p text:style-name="P118">Jefe de gestión de residuos. </text:p>
            </text:list-item>
            <text:list-item>
              <text:p text:style-name="P118">Responsable de puesta en marcha. </text:p>
            </text:list-item>
            <text:list-item>
              <text:p text:style-name="P118">Encargado de obra. </text:p>
            </text:list-item>
          </text:list>
        </text:list-item>
        <text:list-item>
          <text:p text:style-name="P118"><text:span text:style-name="T2">Subcontratistas previstos y compromisos justificados de ejecución y disponibilidad entre contratista y subcontratista. 2 puntos. </text:span>Se valorará la mayor experiencia en el sector que la entidad subcontratada demuestre. También se valorará positivamente un menor índice de subcontratación, así como aquella subcontrata que mayor disponibilidad para el servicio acredite. </text:p>
        </text:list-item>
        <text:list-item>
          <text:p text:style-name="P118"><text:span text:style-name="T2">Compromiso de disponibilidad de los equipos y/o materiales. 2 puntos. </text:span>Considerando el nivel de especificidad de las obras a ejecutar y los equipos a instalar, se valorará que se identifiquen con claridad los equipos y los materiales más relevantes de la obra, todo ello coincidiendo con las especificaciones técnicas del proyecto. </text:p>
        </text:list-item>
      </text:list>
      <text:p text:style-name="P39"><text:span text:style-name="T51">12.2.3.- Plan de operación y mantenimiento de las instalaciones. 8 puntos. </text:span><text:span text:style-name="T50">Se valorará la presentación de un plan de operación y mantenimiento de las instalaciones ya existentes durante la fase de ejecución de la obra y una vez finalizada la ampliación de las mismas. El plan se valorará atendiendo a lo siguiente:</text:span></text:p>
      <text:list xml:id="list1598697762381283447" text:style-name="L9">
        <text:list-item>
          <text:p text:style-name="P124"><text:span text:style-name="T51">Metodología de la operación del servicio. 3 puntos.</text:span> <text:span text:style-name="T50">En este punto se deberá incluir una memoria con la descripción detallada de la estrategia de explotación propuesta, cuyo contenido será exclusivamente práctico. Se valorará tanto la adecuación de la propuesta al sistema específico de la instalación objeto del contrato como aquellas propuestas que aporten valor añadido a la operación del servicio. No se valorarán conceptos genéricos o teóricos sin concreción a la instalación objeto del contrato. </text:span></text:p>
        </text:list-item>
        <text:list-item>
          <text:p text:style-name="P124"><text:span text:style-name="T51">Metodología del mantenimiento y conservación de las instalaciones. 3 puntos.</text:span> <text:span text:style-name="T50">La entidad licitadora presentará una propuesta de mantenimiento que incluya de modo expreso y detallado cómo se llevará a cabo aplicada a la instalación objeto del contrato. La propuesta deberá incluir la metodología que se llevará a cabo para cada modalidad de mantenimiento: predictivo, preventivo, correctivo, especializado y legal. La propuesta, además del mantenimiento, incluirá la metodología para la conservación de las instalaciones. Se valorarán aquellas propuestas que permitan una mejora de la continuidad, fiabilidad y rendimiento de los procesos, así como las propuestas que aporten valor añadido al mantenimiento y la conservación. No se valorarán conceptos genéricos o teóricos sin concreción a la instalación objeto del contrato. En el caso de que se prevea la subcontratación de entidades para llevar a cabo los trabajos previstos, se valorará únicamente aquellas propuestas que incluyan un anexo que contenga las cartas de compromiso con las empresas a subcontratar, debiendo detallar estas cartas el alcance y el objeto de los trabajos previstos. En relación a estas cartas, se valorará la disponibilidad para la ejecución de los trabajos (noches, festivos, etc.) y el tiempo de respuesta al que se comprometa la entidad para trabajos que requieran intervención de manera urgente. </text:span></text:p>
        </text:list-item>
        <text:list-item>
          <text:p text:style-name="P124"><text:span text:style-name="T51">Organización del equipo humano. 1 punto.</text:span> <text:span text:style-name="T50">La entidad deberá aportar un organigrama </text:span><text:span text:style-name="T59">de todo el personal asignado al servicio: operación, mantenimiento y conservación, etc. Para cada persona, se indicará: función, cualificación, trabajos asignados, categoría y horario. Para el personal de explotación y mantenimiento se presentará un cuadrante con la distribución de las jornadas de trabajo para un año natural, así como la organización de los retenes, indicando explícitamente su composición. Además, c</text:span><text:span text:style-name="T50">onsiderando la relevancia de la figura de la persona que asuma la jefatura de la planta desaladora, la entidad licitadora aportará compromiso expreso de adscribir al servicio una persona con una cualificación técnica con competencia suficiente para asumir la jefatura de la planta. Esta persona debe contar con una experiencia mínima de 6 años en plantas de tratamiento de tecnología de membranas con una capacidad de producción de, al menos, 1.800 m³/día. El compromiso deberá ir acompañado de un Currículum Vitae (en </text:span><text:soft-page-break/><text:span text:style-name="T50">adelante CV) con carácter nominal, fechado y firmado por la persona a la que se refiera, en el que declare expresamente la veracidad de los datos aportados y la autorización a la entidad licitadora para presentar su CV específicamente para esta licitación específica. El CV deberá incluir, como mínimo, la siguiente información:</text:span></text:p>
          <text:list>
            <text:list-item>
              <text:p text:style-name="P119">Identificación de la persona. </text:p>
            </text:list-item>
            <text:list-item>
              <text:p text:style-name="P119">Titulación, incluir si dispone de más de una. </text:p>
            </text:list-item>
            <text:list-item>
              <text:p text:style-name="P119">Experiencia profesional constatable en términos de contenido y tiempo.</text:p>
            </text:list-item>
            <text:list-item>
              <text:p text:style-name="P119">Documentación acreditativa de la información contenida en el CV (certificados de<text:span text:style-name="T58"> los servicios prestados como Jefe de Planta en estaciones de tratamiento de agua con tecnología de membranas, explicitando la identificación de la Planta o instalación, con mención expresa del tipo de proceso y capacidad de tratamiento, así como el tiempo que ha desempeñado el puesto en dicha instalación). </text:span></text:p>
            </text:list-item>
          </text:list>
        </text:list-item>
      </text:list>
      <text:p text:style-name="P69">De la documentación aportada por la entidad, se valorarán positivamente aquellas propuestas en las que se demuestre que se cuenta con una mayor experiencia laboral, así como aquellas en las que se determine que la organización del personal se ajusta a las necesidades de las instalaciones. </text:p>
      <text:list xml:id="list318999890558542039" text:style-name="L10">
        <text:list-item>
          <text:p text:style-name="P120"><text:span text:style-name="T2">Medios materiales. 1 punto. </text:span>Cada entidad licitadora deberá indicar una relación de medios materiales que se compromete a destinar al servicio, haciendo especial mención a medios de transporte,<text:span text:style-name="T58"> comunicación, vestuario, equipos de seguridad, herramientas, stock de repuestos, maquinaria, equipamiento e instalaciones en general, distinguiendo los que se oferten con dedicación exclusiva y los que, estando a disposición de la empresa licitadora, se dedicarán parcialmente al servicio. Asimismo, se indicarán los medios que se asignarán a los almacenes correspondientes y ubicación. Para aquellos medios con dedicación parcial, se deberá especificar, para cada uno, el alcance de tal dedicación y las condiciones en las que se ofrece su aplicación al servicio. Se valorará también que se incluya un compromiso de stock de repuestos para los principales equipos de las instalaciones que permita aumentar la fiabilidad del servicio. No se valorarán los medios propuestos con dedicación parcial al servicio en los que no se especifique el alcance y las condiciones en las que se ofrecen. Se valorará positivamente aquellas propuestas que prevean un mayor número de medios destinados al servicio y se consideren más eficientes. </text:span></text:p>
        </text:list-item>
      </text:list>
      <text:p text:style-name="P80"/>
      <text:p text:style-name="P39"><text:span text:style-name="T26">12.3.- </text:span><text:span text:style-name="T25">Si, efectuada la valoración de las proposiciones, con arreglo a lo establecido en las cláusulas anteriores, </text:span><text:span text:style-name="T26">se produjese algún empate </text:span><text:span text:style-name="T25">en la puntuación final, el desempate se resolverá mediante la aplicación por orden de los siguientes criterios sociales, referidos al momento de finalizar el plazo de presentación de ofertas:</text:span></text:p>
      <text:p text:style-name="P69">a) Menor porcentaje de contratos temporales en la plantilla de cada una de las empresas.</text:p>
      <text:p text:style-name="P69">b) Mayor porcentaje de mujeres empleadas en la plantilla de cada una de las empresas.</text:p>
      <text:p text:style-name="P69">c) El sorteo, en caso de que la aplicación de los anteriores criterios no hubiera dado lugar a</text:p>
      <text:p text:style-name="P50">desempate.»</text:p>
      <text:p text:style-name="P39"><text:span text:style-name="T26">&gt;VISTO</text:span><text:span text:style-name="T16"> </text:span><text:span text:style-name="T25">que el presupuesto de gasto máximo que estima soportar el Ayuntamiento de Mogán para la Construcción y explotación, en régimen de concesión de obra pública, de la desaladora de Playa de Mogán mediante su ampliación</text:span><text:span text:style-name="T16"> </text:span><text:span text:style-name="T25">por un periodo de QUINCE (15) años, asciende a la cantidad de 12.144.899,60 euros. El importe correspondiente al I.G.I.C. es 0 %, por encontrarse el contrato directamente relacionado con la entrega de agua. Los costes relacionados con el presupuesto base de licitación, que han sido extraídos del estudio de viabilidad aprobado por el Ayuntamiento, son los que figuran a continuación: </text:span></text:p>
      <table:table table:name="Tabla8" table:style-name="Tabla8">
        <table:table-column table:style-name="Tabla8.A"/>
        <table:table-column table:style-name="Tabla8.B"/>
        <table:table-header-rows>
          <table:table-row>
            <table:table-cell table:style-name="Tabla8.A1" office:value-type="string">
              <text:p text:style-name="P81">Anualidad</text:p>
            </table:table-cell>
            <table:table-cell table:style-name="Tabla8.B1" office:value-type="string">
              <text:p text:style-name="P81">GASTO ESTIMADO</text:p>
            </table:table-cell>
          </table:table-row>
        </table:table-header-rows>
        <table:table-row>
          <table:table-cell table:style-name="Tabla8.A2" office:value-type="string">
            <text:p text:style-name="P84">1</text:p>
          </table:table-cell>
          <table:table-cell table:style-name="Tabla8.B2" office:value-type="float" office:value="522900">
            <text:p text:style-name="P84">522900</text:p>
          </table:table-cell>
        </table:table-row>
        <table:table-row>
          <table:table-cell table:style-name="Tabla8.A2" office:value-type="string">
            <text:p text:style-name="P84">2</text:p>
          </table:table-cell>
          <table:table-cell table:style-name="Tabla8.B2" office:value-type="float" office:value="751800">
            <text:p text:style-name="P84">751800</text:p>
          </table:table-cell>
        </table:table-row>
        <table:table-row>
          <table:table-cell table:style-name="Tabla8.A2" office:value-type="string">
            <text:p text:style-name="P84">3</text:p>
          </table:table-cell>
          <table:table-cell table:style-name="Tabla8.B2" office:value-type="float" office:value="751800">
            <text:p text:style-name="P84">751800</text:p>
          </table:table-cell>
        </table:table-row>
        <text:soft-page-break/>
        <table:table-row>
          <table:table-cell table:style-name="Tabla8.A2" office:value-type="string">
            <text:p text:style-name="P84">4</text:p>
          </table:table-cell>
          <table:table-cell table:style-name="Tabla8.B2" office:value-type="float" office:value="751800">
            <text:p text:style-name="P84">751800</text:p>
          </table:table-cell>
        </table:table-row>
        <table:table-row>
          <table:table-cell table:style-name="Tabla8.A2" office:value-type="string">
            <text:p text:style-name="P84">5</text:p>
          </table:table-cell>
          <table:table-cell table:style-name="Tabla8.B2" office:value-type="float" office:value="751800">
            <text:p text:style-name="P84">751800</text:p>
          </table:table-cell>
        </table:table-row>
        <table:table-row>
          <table:table-cell table:style-name="Tabla8.A2" office:value-type="string">
            <text:p text:style-name="P84">6</text:p>
          </table:table-cell>
          <table:table-cell table:style-name="Tabla8.B2" office:value-type="float" office:value="854219.1">
            <text:p text:style-name="P84">854219,1</text:p>
          </table:table-cell>
        </table:table-row>
        <table:table-row>
          <table:table-cell table:style-name="Tabla8.A2" office:value-type="string">
            <text:p text:style-name="P84">7</text:p>
          </table:table-cell>
          <table:table-cell table:style-name="Tabla8.B2" office:value-type="float" office:value="854219.1">
            <text:p text:style-name="P84">854219,1</text:p>
          </table:table-cell>
        </table:table-row>
        <table:table-row>
          <table:table-cell table:style-name="Tabla8.A2" office:value-type="string">
            <text:p text:style-name="P84">8</text:p>
          </table:table-cell>
          <table:table-cell table:style-name="Tabla8.B2" office:value-type="float" office:value="854219.1">
            <text:p text:style-name="P84">854219,1</text:p>
          </table:table-cell>
        </table:table-row>
        <table:table-row>
          <table:table-cell table:style-name="Tabla8.A2" office:value-type="string">
            <text:p text:style-name="P84">9</text:p>
          </table:table-cell>
          <table:table-cell table:style-name="Tabla8.B2" office:value-type="float" office:value="854219.1">
            <text:p text:style-name="P84">854219,1</text:p>
          </table:table-cell>
        </table:table-row>
        <table:table-row>
          <table:table-cell table:style-name="Tabla8.A2" office:value-type="string">
            <text:p text:style-name="P84">10</text:p>
          </table:table-cell>
          <table:table-cell table:style-name="Tabla8.B2" office:value-type="float" office:value="854219.1">
            <text:p text:style-name="P84">854219,1</text:p>
          </table:table-cell>
        </table:table-row>
        <table:table-row>
          <table:table-cell table:style-name="Tabla8.A2" office:value-type="string">
            <text:p text:style-name="P84">11</text:p>
          </table:table-cell>
          <table:table-cell table:style-name="Tabla8.B2" office:value-type="float" office:value="868740.82">
            <text:p text:style-name="P84">868740,82</text:p>
          </table:table-cell>
        </table:table-row>
        <table:table-row>
          <table:table-cell table:style-name="Tabla8.A2" office:value-type="string">
            <text:p text:style-name="P84">12</text:p>
          </table:table-cell>
          <table:table-cell table:style-name="Tabla8.B2" office:value-type="float" office:value="868740.82">
            <text:p text:style-name="P84">868740,82</text:p>
          </table:table-cell>
        </table:table-row>
        <table:table-row>
          <table:table-cell table:style-name="Tabla8.A2" office:value-type="string">
            <text:p text:style-name="P84">13</text:p>
          </table:table-cell>
          <table:table-cell table:style-name="Tabla8.B2" office:value-type="float" office:value="868740.82">
            <text:p text:style-name="P84">868740,82</text:p>
          </table:table-cell>
        </table:table-row>
        <table:table-row>
          <table:table-cell table:style-name="Tabla8.A2" office:value-type="string">
            <text:p text:style-name="P84">14</text:p>
          </table:table-cell>
          <table:table-cell table:style-name="Tabla8.B2" office:value-type="float" office:value="868740.82">
            <text:p text:style-name="P84">868740,82</text:p>
          </table:table-cell>
        </table:table-row>
        <table:table-row>
          <table:table-cell table:style-name="Tabla8.A2" office:value-type="string">
            <text:p text:style-name="P84">15</text:p>
          </table:table-cell>
          <table:table-cell table:style-name="Tabla8.B2" office:value-type="float" office:value="868740.82">
            <text:p text:style-name="P84">868740,82</text:p>
          </table:table-cell>
        </table:table-row>
        <table:table-row>
          <table:table-cell table:style-name="Tabla8.A2" office:value-type="string">
            <text:p text:style-name="P86">TOTAL GASTO PREVISTO</text:p>
          </table:table-cell>
          <table:table-cell table:style-name="Tabla8.B17" office:value-type="string">
            <text:p text:style-name="P91">12.144.899,60 euros</text:p>
          </table:table-cell>
        </table:table-row>
      </table:table>
      <text:p text:style-name="P69">Para el cálculo del presupuesto base de licitación, y tal y como figura en el estudio de viabilidad ya mentado, se han tenido en consideración las siguientes circunstancias: </text:p>
      <text:list xml:id="list6260802080574429849" text:style-name="L11">
        <text:list-item>
          <text:p text:style-name="P121">Los importes relativos al precio en euros tiene origen en dos importes distintos: </text:p>
          <text:list>
            <text:list-item>
              <text:p text:style-name="P121">0,83 euros/m³ que pagará el Ayuntamiento para los primeros 630.000 m³ consumidos. </text:p>
            </text:list-item>
            <text:list-item>
              <text:p text:style-name="P121">0,73 euros/m³ que pagará el Ayuntamiento para el resto de m³ consumidos. </text:p>
            </text:list-item>
          </text:list>
        </text:list-item>
        <text:list-item>
          <text:p text:style-name="P121">Los consumos considerados cada año para el cálculo son en función de la cantidad máxima de agua que se puede producir.</text:p>
        </text:list-item>
      </text:list>
      <text:p text:style-name="P50">El gasto efectivo estará condicionado por las necesidades reales de la Administración, que, por tanto, no queda obligada a llevar a efecto una determinada cuantía de unidades, ni a gastar la totalidad del importe indicado.</text:p>
      <text:p text:style-name="P39"><text:span text:style-name="T25">El valor estimado calculado para la Construcción y explotación, en régimen de concesión de obra pública, de la desaladora de Playa de Mogán mediante su ampliación, por un periodo de quince años, </text:span><text:soft-page-break/><text:span text:style-name="T25">más una prórroga con una duración de dos (2) años, incluyendo la totalidad las posibles prórrogas, es de 13.911.918,45 euros, detallándose según se refleja a continuación:</text:span></text:p>
      <table:table table:name="Tabla9" table:style-name="Tabla9">
        <table:table-column table:style-name="Tabla9.A"/>
        <table:table-column table:style-name="Tabla9.B"/>
        <table:table-header-rows>
          <table:table-row>
            <table:table-cell table:style-name="Tabla9.A1" office:value-type="string">
              <text:p text:style-name="P81">Anualidad</text:p>
            </table:table-cell>
            <table:table-cell table:style-name="Tabla9.B1" office:value-type="string">
              <text:p text:style-name="P81">GASTO ESTIMADO</text:p>
            </table:table-cell>
          </table:table-row>
        </table:table-header-rows>
        <table:table-row>
          <table:table-cell table:style-name="Tabla9.A2" office:value-type="string">
            <text:p text:style-name="P84">1</text:p>
          </table:table-cell>
          <table:table-cell table:style-name="Tabla9.B2" office:value-type="float" office:value="522900">
            <text:p text:style-name="P84">522900</text:p>
          </table:table-cell>
        </table:table-row>
        <table:table-row>
          <table:table-cell table:style-name="Tabla9.A2" office:value-type="string">
            <text:p text:style-name="P84">2</text:p>
          </table:table-cell>
          <table:table-cell table:style-name="Tabla9.B2" office:value-type="float" office:value="751800">
            <text:p text:style-name="P84">751800</text:p>
          </table:table-cell>
        </table:table-row>
        <table:table-row>
          <table:table-cell table:style-name="Tabla9.A2" office:value-type="string">
            <text:p text:style-name="P84">3</text:p>
          </table:table-cell>
          <table:table-cell table:style-name="Tabla9.B2" office:value-type="float" office:value="751800">
            <text:p text:style-name="P84">751800</text:p>
          </table:table-cell>
        </table:table-row>
        <table:table-row>
          <table:table-cell table:style-name="Tabla9.A2" office:value-type="string">
            <text:p text:style-name="P84">4</text:p>
          </table:table-cell>
          <table:table-cell table:style-name="Tabla9.B2" office:value-type="float" office:value="751800">
            <text:p text:style-name="P84">751800</text:p>
          </table:table-cell>
        </table:table-row>
        <table:table-row>
          <table:table-cell table:style-name="Tabla9.A2" office:value-type="string">
            <text:p text:style-name="P84">5</text:p>
          </table:table-cell>
          <table:table-cell table:style-name="Tabla9.B2" office:value-type="float" office:value="751800">
            <text:p text:style-name="P84">751800</text:p>
          </table:table-cell>
        </table:table-row>
        <table:table-row>
          <table:table-cell table:style-name="Tabla9.A2" office:value-type="string">
            <text:p text:style-name="P84">6</text:p>
          </table:table-cell>
          <table:table-cell table:style-name="Tabla9.B2" office:value-type="float" office:value="854219.1">
            <text:p text:style-name="P84">854219,1</text:p>
          </table:table-cell>
        </table:table-row>
        <table:table-row>
          <table:table-cell table:style-name="Tabla9.A2" office:value-type="string">
            <text:p text:style-name="P84">7</text:p>
          </table:table-cell>
          <table:table-cell table:style-name="Tabla9.B2" office:value-type="float" office:value="854219.1">
            <text:p text:style-name="P84">854219,1</text:p>
          </table:table-cell>
        </table:table-row>
        <table:table-row>
          <table:table-cell table:style-name="Tabla9.A2" office:value-type="string">
            <text:p text:style-name="P84">8</text:p>
          </table:table-cell>
          <table:table-cell table:style-name="Tabla9.B2" office:value-type="float" office:value="854219.1">
            <text:p text:style-name="P84">854219,1</text:p>
          </table:table-cell>
        </table:table-row>
        <table:table-row>
          <table:table-cell table:style-name="Tabla9.A2" office:value-type="string">
            <text:p text:style-name="P84">9</text:p>
          </table:table-cell>
          <table:table-cell table:style-name="Tabla9.B2" office:value-type="float" office:value="854219.1">
            <text:p text:style-name="P84">854219,1</text:p>
          </table:table-cell>
        </table:table-row>
        <table:table-row>
          <table:table-cell table:style-name="Tabla9.A2" office:value-type="string">
            <text:p text:style-name="P84">10</text:p>
          </table:table-cell>
          <table:table-cell table:style-name="Tabla9.B2" office:value-type="float" office:value="854219.1">
            <text:p text:style-name="P84">854219,1</text:p>
          </table:table-cell>
        </table:table-row>
        <table:table-row>
          <table:table-cell table:style-name="Tabla9.A2" office:value-type="string">
            <text:p text:style-name="P84">11</text:p>
          </table:table-cell>
          <table:table-cell table:style-name="Tabla9.B2" office:value-type="float" office:value="868740.82">
            <text:p text:style-name="P84">868740,82</text:p>
          </table:table-cell>
        </table:table-row>
        <table:table-row>
          <table:table-cell table:style-name="Tabla9.A2" office:value-type="string">
            <text:p text:style-name="P84">12</text:p>
          </table:table-cell>
          <table:table-cell table:style-name="Tabla9.B2" office:value-type="float" office:value="868740.82">
            <text:p text:style-name="P84">868740,82</text:p>
          </table:table-cell>
        </table:table-row>
        <table:table-row>
          <table:table-cell table:style-name="Tabla9.A2" office:value-type="string">
            <text:p text:style-name="P84">13</text:p>
          </table:table-cell>
          <table:table-cell table:style-name="Tabla9.B2" office:value-type="float" office:value="868740.82">
            <text:p text:style-name="P84">868740,82</text:p>
          </table:table-cell>
        </table:table-row>
        <table:table-row>
          <table:table-cell table:style-name="Tabla9.A2" office:value-type="string">
            <text:p text:style-name="P84">14</text:p>
          </table:table-cell>
          <table:table-cell table:style-name="Tabla9.B2" office:value-type="float" office:value="868740.82">
            <text:p text:style-name="P84">868740,82</text:p>
          </table:table-cell>
        </table:table-row>
        <table:table-row>
          <table:table-cell table:style-name="Tabla9.A2" office:value-type="string">
            <text:p text:style-name="P84">15</text:p>
          </table:table-cell>
          <table:table-cell table:style-name="Tabla9.B2" office:value-type="float" office:value="868740.82">
            <text:p text:style-name="P84">868740,82</text:p>
          </table:table-cell>
        </table:table-row>
        <table:table-row>
          <table:table-cell table:style-name="Tabla9.A17" office:value-type="float" office:value="16">
            <text:p text:style-name="P84">16</text:p>
          </table:table-cell>
          <table:table-cell table:style-name="Tabla9.B2" office:value-type="float" office:value="883509.42">
            <text:p text:style-name="P84">883509,42</text:p>
          </table:table-cell>
        </table:table-row>
        <table:table-row>
          <table:table-cell table:style-name="Tabla9.A18" office:value-type="float" office:value="17">
            <text:p text:style-name="P84">17</text:p>
          </table:table-cell>
          <table:table-cell table:style-name="Tabla9.B18" office:value-type="float" office:value="883509.42">
            <text:p text:style-name="P84">883509,42</text:p>
          </table:table-cell>
        </table:table-row>
        <table:table-row>
          <table:table-cell table:style-name="Tabla9.A2" office:value-type="string">
            <text:p text:style-name="P91">TOTAL GASTO PREVISTO</text:p>
          </table:table-cell>
          <table:table-cell table:style-name="Tabla9.B19" office:value-type="string">
            <text:p text:style-name="P91">13.911.918,46 euros</text:p>
          </table:table-cell>
        </table:table-row>
      </table:table>
      <text:p text:style-name="P50">Los datos económicos reflejados se han extraído del estudio de viabilidad aprobado, en la forma determinada en el art. 101 LCSP, en el que se ha tomado en cuenta el importe neto de la cifra de negocios, excluido el IGIC, que según las estimaciones del órgano de contratación, generará la empresa concesionaria durante la ejecución del contrato como contraprestación por las obras y la explotación de la zona comercial objeto del contrato.</text:p>
      <text:p text:style-name="P39"><text:span text:style-name="T26">&gt;VISTO</text:span><text:span text:style-name="T16"> </text:span><text:span text:style-name="T25">que el plazo de duración del contrato será de QUINCE (15) años, a contar desde el día siguiente a la formalización del contrato, prorrogable DOS (2) AÑOS. Las prórrogas se ajustarán a lo </text:span><text:soft-page-break/><text:span text:style-name="T25">dispuesto en el artículo 29 de la LCSP. Considerando que el contrato es una concesión, y que la entidad que resulte contratista asume riesgos derivados de la explotación de la instalación en función de la cantidad de agua que tenga que suministrar, es posible que se produzca el deterioro de los elementos estructurales que permiten la producción de agua de consumo humano, produciéndose con ello inversiones no previstas. Contemplada esta posibilidad de tener que realizar inversiones no previstas, se ha tenido en consideración la opción de que existan posibles prórrogas, de manera que la entidad que resulte concesionaria pueda amortizar la inversión realizada en un periodo de tiempo razonable. </text:span></text:p>
      <text:p text:style-name="P80"/>
      <text:p text:style-name="P50">La explotación y mantenimiento de la zona comercial se iniciará desde el día siguiente a la formalización del contrato.</text:p>
      <text:p text:style-name="P80"/>
      <text:p text:style-name="P39"><text:span text:style-name="T26">&gt;VISTO</text:span><text:span text:style-name="T16"> </text:span><text:span text:style-name="T25">que existe el crédito compromiso de gasto para ejercicios futuros (anualidades comprendidas entre 2025 y 2039, ambas inclusive) para atender a las obligaciones económicas que se deriven de la contratación, con cargo a las aplicación presupuestaria número 161 22799, por importe 12.000.109,46 euros, con nº de operación 220249000171 y fecha 20 de noviembre de 2024, así como informe de compromiso de gasto para el ejercicio de 2040 por importe total de 144.790,14 euros, de fecha 21 de noviembre de 2024.</text:span></text:p>
      <text:p text:style-name="P80"/>
      <text:p text:style-name="P50">Tratándose de una tramitación anticipada donde la ejecución de la prestación se iniciará en el ejercicio siguiente, la adjudicación del contrato queda condicionada a la existencia de crédito adecuado y suficiente en el ejercicio económico 2025, para hacer frente a los gastos que del mismo se deriven. </text:p>
      <text:p text:style-name="P80"/>
      <text:p text:style-name="P50">En todo caso, y de conformidad con lo establecido en el artículo 174 del Texto Refundido de la Ley Reguladora de las Haciendas Locales, aprobado por Real Decreto Legislativo 2/2004, de 5 de marzo, la realización del gasto plurianual el año siguiente quedará subordinada a la existencia de crédito adecuado y suficiente en los correspondientes Presupuestos del Ayuntamiento de Mogán. </text:p>
      <text:p text:style-name="P39"><text:span text:style-name="T26">&gt;VISTO </text:span><text:span text:style-name="T25">que l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span></text:p>
      <text:p text:style-name="P65"><text:span text:style-name="T32">Las proposiciones de las personas interesadas se presentarán en el lugar y plazo señalado en la invitación a través de la Plataforma de Contratación del Sector Público (</text:span><text:a xlink:type="simple" xlink:href="https://contrataciondelestado.es/wps/portal/plataforma" text:style-name="Internet_20_link" text:visited-style-name="Visited_20_Internet_20_Link"><text:span text:style-name="T34">https://contrataciondelestado.es/wps/portal/plataforma</text:span></text:a><text:span text:style-name="T32">.</text:span></text:p>
      <text:p text:style-name="P50"><text:span text:style-name="T2">&gt;VISTO</text:span> que en cumplimiento de lo establecido en el artículo 116 de la LCSP, al expediente se ha incorporado:</text:p>
      <text:list xml:id="list842239303969175907" text:style-name="L12">
        <text:list-item>
          <text:p text:style-name="P106"><text:span text:style-name="T2">El Pliego de Prescripciones Técnicas y Pliego de Cláusulas Administrativas Particulares,</text:span> con el contenido establecido en el artículo 122 y 124 de la LCSP.</text:p>
        </text:list-item>
        <text:list-item>
          <text:p text:style-name="P125"><text:span text:style-name="T26">Informe de justificación de elección del procedimiento y criterios de adjudicación del contrato</text:span><text:span text:style-name="T25">, del funcionario de este Iltre. Ayuntamiento, Alberto Álamo Perera,</text:span><text:span text:style-name="T16"> </text:span><text:span text:style-name="T25">donde se califica como contrato administrativo de concesión de obras, de conformidad con lo establecido en el artículo 14 y 25 de la LCSP y se establece la conveniencia de tramitar la contratación de la concesión de obras mediante procedimiento abierto y tramitación urgente,</text:span><text:span text:style-name="T16"> </text:span><text:span text:style-name="T25">en base a lo establecido en el artículo </text:span><text:span text:style-name="T26">156 de la LCSP.</text:span></text:p>
        </text:list-item>
        <text:list-item>
          <text:p text:style-name="P106">Compromiso de gasto para ejercicios futuros (anualidades comprendidas entre 2025 y 2039, ambas inclusive) para atender a las obligaciones económicas que se deriven de la contratación, con cargo a las aplicación presupuestaria número 161 22799, por importe 12.000.109,46 euros, con nº de operación 220249000171 y fecha 20 de noviembre de 2024, así como informe de compromiso de gasto para el ejercicio de 2040 por importe total de 144.790,14 euros, de fecha 21 de noviembre de 2024.</text:p>
        </text:list-item>
        <text:list-item>
          <text:p text:style-name="P106"><text:soft-page-break/><text:span text:style-name="T2">El informe FAVORABLE emitido por el Sr. Secretario General Accidental</text:span> de este Ayuntamiento de fecha 13 de enero de 2025, en cumplimiento de lo dispuesto en el apartado 8 de la Disposición Adicional tercera de la LCSP.</text:p>
        </text:list-item>
      </text:list>
      <text:p text:style-name="P43"><text:span text:style-name="T51">&gt;VISTO el informe-propuesta de la Jefa de la Unidad Administrativa de Contratación</text:span> <text:span text:style-name="T50">de este Ayuntamiento de Mogán, de fecha 13 de enero de 2025, que consta en el expediente, en los mismos términos que el presente.</text:span></text:p>
      <text:p text:style-name="P80"/>
      <text:p text:style-name="P43"><text:span text:style-name="T51">&gt;VISTO </text:span><text:span text:style-name="T50">informe favorable de la Intervención Municipal, de fecha 16 de enero de 2025.</text:span></text:p>
      <text:p text:style-name="P46"><text:span text:style-name="T2">&gt;CONSIDERANDO </text:span>la necesidad de modificar la clasificación del contratista exigida para el presente contrato, conforme a lo dispuesto en el artículo 26 del Real Decreto 1098/2001, de 12 de octubre, por el que se aprueba el Reglamento general de la Ley de Contratos de las Administraciones Públicas, el acuerdo de la Junta de Gobierno Local de fecha 30 de diciembre de 2024 debe dejarse sin efecto.</text:p>
      <text:p text:style-name="P80"/>
      <text:p text:style-name="P78"><text:span text:style-name="T17">&gt;CONSIDERANDO </text:span><text:span text:style-name="T16">que, de conformidad con lo establecido en la Disposición Adicional Segunda de la LCSP, la adopción de este acuerdo es competencia de la Junta de Gobierno Local, en virtud de las delegaciones de competencias acordadas en Pleno celebrado en sesión extraordinaria el día 7 de julio de 2023.</text:span></text:p>
      <text:p text:style-name="P46">En virtud de lo expuesto, <text:span text:style-name="T2">PROPONGO </text:span>a la Junta de Gobierno Local, tras fiscalización:</text:p>
      <text:p text:style-name="P50"><text:span text:style-name="T2">PRIMERO.- </text:span>Dejar sin efecto el acuerdo de la Junta de Gobierno Local de fecha 12 de junio de 2024, que adopta, entre otros, aprobar pliegos, gasto y licitación de la <text:span text:style-name="T2">«CONSTRUCCIÓN Y EXPLOTACIÓN EN RÉGIMEN DE CONCESIÓN DE OBRA PÚBLICA DE LA DESALADORA DE PLAYA DE MOGÁN MEDIANTE SU AMPLIACIÓN»,</text:span> motivado por la obligación de solicitar informe preceptivo previsto en el artículo 333.3 de la LCSP, valorándose las conclusiones y recomendaciones del mismo una vez emitido en fecha 25 de octubre de 2024.</text:p>
      <text:p text:style-name="P50"><text:span text:style-name="T2">SEGUNDO.- </text:span>Dejar sin efecto el acuerdo de la Junta de Gobierno Local de fecha 30 de diciembre de 2024, que adopta, entre otros, aprobar pliegos, gasto y licitación de la <text:span text:style-name="T2">«CONSTRUCCIÓN Y EXPLOTACIÓN EN RÉGIMEN DE CONCESIÓN DE OBRA PÚBLICA DE LA DESALADORA DE PLAYA DE MOGÁN MEDIANTE SU AMPLIACIÓN»,</text:span> motivado por la necesidad de modificar la clasificación del contratista exigida para la fase de ejecución de obra, conforme a lo dispuesto en el artículo 26 del Real Decreto 1098/2001, de 12 de octubre, por el que se aprueba el Reglamento general de la Ley de Contratos de las Administraciones Públicas</text:p>
      <text:p text:style-name="P50"><text:span text:style-name="T2">TERCERO.- </text:span>Acumular el expediente 9986/2022 con el actual expediente 5185/2024.</text:p>
      <text:p text:style-name="P39"><text:span text:style-name="T26">CUARTO.-</text:span><text:span text:style-name="T16"> </text:span><text:span text:style-name="T25">Aprobar la tramitación urgente del procedimiento de adjudicación del contrato del</text:span><text:span text:style-name="T16"> </text:span><text:span text:style-name="T26">«CONSTRUCCIÓN Y EXPLOTACIÓN EN RÉGIMEN DE CONCESIÓN DE OBRA PÚBLICA DE LA DESALADORA DE PLAYA DE MOGÁN MEDIANTE SU AMPLIACIÓN»</text:span><text:span text:style-name="T25">, </text:span><text:span text:style-name="T26">Expte. 5185/2024.</text:span></text:p>
      <text:p text:style-name="P39"><text:span text:style-name="T26">QUINTO.- </text:span><text:span text:style-name="T25">Aprobar el Pliego de Prescripciones Técnicas y el Pliego de Cláusulas Administrativas Particulares, que han de regir la adjudicación del contrato de la </text:span><text:span text:style-name="T26">«CONSTRUCCIÓN Y EXPLOTACIÓN EN RÉGIMEN DE CONCESIÓN DE OBRA PÚBLICA DE LA DESALADORA DE PLAYA DE MOGÁN MEDIANTE SU AMPLIACIÓN»</text:span><text:span text:style-name="T25">, </text:span><text:span text:style-name="T26">Expte. 5185/2024</text:span><text:span text:style-name="T25">,</text:span><text:span text:style-name="T16"> </text:span><text:span text:style-name="T25">mediante procedimiento abierto, en base a lo establecido en el artículo 156 de la LCSP</text:span><text:span text:style-name="T26">,</text:span><text:span text:style-name="T16"> </text:span><text:span text:style-name="T25">y estableciéndose los criterios de adjudicación y condición especial de ejecución del artículo 202 de la LCSP recogidos en los informes que consta en el expediente, por ser los más adecuados a la ejecución del contrato a realizar. Se ha previsto en cumplimiento del artículo 99 de la LCSP, la realización conjunta de la prestación del contrato sin proceder a su división en lotes.</text:span></text:p>
      <text:p text:style-name="P39"><text:span text:style-name="T26">SEXTO.-</text:span><text:span text:style-name="T16"> </text:span><text:span text:style-name="T25">Aprobar el expediente de contratación, con un presupuesto </text:span><text:span text:style-name="T36">de gasto máximo o indicativo que estima soportar el Ayuntamiento de Mogán para la Construcción y explotación, en régimen de concesión de obra pública, de la desaladora de Playa de Mogán mediante su ampliación</text:span><text:span text:style-name="T16"> </text:span><text:span text:style-name="T25">asciende a la cantidad de 12.144.899,60 euros; el valor estimado calculado, por un periodo de QUINCE (15) años, a contar desde el día siguiente a la formalización del contrato, prorrogable DOS (2) AÑOS, es de 13.911.918,46 euros,</text:span><text:span text:style-name="T16"> </text:span><text:span text:style-name="T25">estableciéndose la revisión de precios recogida en el Pliego de Cláusulas Administrativas; y disponer la apertura del procedimiento abierto de adjudicación, con arreglo al Pliego de Prescripciones Técnicas y Pliego de Cláusulas Administrativas Particulares, convocando la adjudicación del contrato referenciado, en cumplimiento del artículo 117 de la LCSP.</text:span></text:p>
      <text:p text:style-name="P50"><text:span text:style-name="T2">SÉPTIMO.- </text:span>Publicar el anuncio de licitación en el perfil del contratante del Ilustre Ayuntamiento de Mogán, alojado en la Plataforma de Contratación del Sector Público, con el contenido contemplado en el anexo III de la Ley 9/2017 de 8 de noviembre, de Contratos del Sector Público, en particular el pliego de <text:soft-page-break/>clausulas administrativas y el de prescripciones técnicas, en cumplimiento del artículo 63 y 135 de la LCSP.</text:p>
      <text:p text:style-name="P50">En cumplimiento de la Disposición adicional decimoquinta de la LCSP l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p>
      <text:p text:style-name="P50"><text:span text:style-name="T2">OCTAVO.- </text:span>Facultar a la Alcaldía-Presidencia para la suscripción de los contratos administrativos y/o públicos.</text:p>
      <text:p text:style-name="P50"><text:span text:style-name="T2">NOVENO.- </text:span>Dar traslado del acuerdo adoptado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a la Unidad Administrativa de Servicios Públicos y a la Intervención de este Ayuntamiento.”</text:p>
      <text:p text:style-name="P45"><text:tab/><text:span text:style-name="T72">Considerando que la adopción de este acuerdo es competencia de la Junta de Gobierno Local, en virtud de las delegaciones de competencia acordadas en el Pleno celebrado en sesión ordinaria el día 7 de julio de 2023.</text:span></text:p>
      <text:p text:style-name="P20"><text:span text:style-name="Strong_20_Emphasis"><text:span text:style-name="T39"><text:tab/>La Junta de Gobierno Local, acuerda aprobar la propuesta emitida en los términos que se recogen precedentemente.</text:span></text:span></text:p>
      <text:p text:style-name="P20"><text:span text:style-name="Strong_20_Emphasis"><text:span text:style-name="T39"/></text:span></text:p>
      <text:p text:style-name="P20"><text:span text:style-name="Strong_20_Emphasis"><text:span text:style-name="T39"/></text:span></text:p>
      <text:p text:style-name="P20"><text:span text:style-name="Strong_20_Emphasis"><text:span text:style-name="T39"/></text:span></text:p>
      <text:p text:style-name="P95"><text:span text:style-name="Strong_20_Emphasis"><text:span text:style-name="T62">6. Expte.: 13462/2023. Propuesta considerar propuesto como adjudicatario del Servicio Público de Limpieza Viaria y Espacios Públicos del Término Municipal de Mogán a la entidad FCC MEDIO AMBIENTE, S.A.U.</text:span></text:span></text:p>
      <text:p text:style-name="P95"><text:span text:style-name="Strong_20_Emphasis"><text:span text:style-name="T62"/></text:span></text:p>
      <text:p text:style-name="P38"><text:span text:style-name="T25"><text:tab/></text:span><text:span text:style-name="T32">“LUIS MIGUEL BECERRA ANDRÉ, Teniente de Alcalde, en ejercicio de las competencias conferidas en virtud de la delegación efectuada por la Alcaldía de este Ayuntamiento, mediante Decreto nº 3347/2023, de 19 de junio de 2023 y Decreto nº 3383/2023 de 21 junio, visto el expediente tramitado para la adjudicación del </text:span><text:span text:style-name="T33">«SERVICIO PÚBLICO DE LIMPIEZA VIARIA Y ESPACIOS PÚBLICOS DEL TÉRMINO MUNICIPAL DE MOGÁN»</text:span><text:span text:style-name="T18"> </text:span><text:span text:style-name="T33">Expte: 13462/2023, </text:span><text:span text:style-name="T32">mediante procedimiento abierto, tramitación ordinaria y sujeto a regulación armonizada, y, </text:span></text:p>
      <text:p text:style-name="P39"><text:span text:style-name="T26">&gt;VISTO </text:span><text:span text:style-name="T25">que el acuerdo de la Junta de Gobierno Local de este Ilustre Ayuntamiento, en sesión celebrada en fecha 31 de octubre de 2023, vista la propuesta de D. WILIAN CRISTOFE GARCÍA JIMÉNEZ, Concejal Delegado en materia de Playas, Limpieza Viaria y Vías y Obras</text:span><text:span text:style-name="T16"> </text:span><text:span text:style-name="T25">del Iltre. Ayuntamiento de Mogán, acuerda, entre otras cuestiones, declarar la necesidad e idoneidad de la contratación del </text:span><text:span text:style-name="T26">Servicio de limpieza viaria y de espacios públicos del término municipal de Mogán</text:span><text:span text:style-name="T25">, así como iniciar el expediente para la adjudicación del mismo.</text:span></text:p>
      <text:p text:style-name="P77"><text:span text:style-name="T26">&gt;VISTO </text:span><text:span text:style-name="T25">que</text:span><text:span text:style-name="T16"> </text:span><text:span text:style-name="T26">La necesidad e idoneidad del contrato </text:span><text:span text:style-name="T25">se justifica en el expediente, en virtud de la propuesta emitida, con fecha 12 de octubre e 2023, por parte de Dña. María Cecilia Santana Díaz, Coordinadora de Área de Medio Ambiente, Servicios Públicos, Obras Públicas y Embellecimiento del Ilustre Ayuntamiento de Mogán,</text:span><text:span text:style-name="T16"> </text:span><text:span text:style-name="T25">tal y como se determina en el artículo 116.1, en relación con el 28 de la LCSP.</text:span></text:p>
      <text:p text:style-name="P39"><text:span text:style-name="T26">&gt;VISTO </text:span><text:span text:style-name="T25">que</text:span><text:span text:style-name="T16"> </text:span><text:span text:style-name="T26">s</text:span><text:span text:style-name="T25">e emite,</text:span><text:span text:style-name="T16"> </text:span><text:span text:style-name="T25">en fecha 11 de septiembre</text:span><text:span text:style-name="T16"> </text:span><text:span text:style-name="T25">de 2024, Memoria Justificativa por D. Juan Ramón Ramírez Rodríguez, funcionario adscrito de Área de Medio ambiente, Servicios Públicos, Obras Públicas y Embellecimiento,</text:span><text:span text:style-name="T16"> </text:span><text:span text:style-name="T25">que consta en el expediente, donde establece, entre otras cuestiones, que el objeto del contrato es la prestación del SERVICIO PÚBLICO DE LIMPIEZA VIARIA Y ESPACIOS PÚBLICOS y obligación principal del mismo, el mantenimiento de un adecuado nivel de limpieza y ornato de los espacios públicos del término municipal de Mogán, así como en aceras y su mobiliario urbano, mediante </text:span><text:soft-page-break/><text:span text:style-name="T25">el empleo de medios manuales y/o mecánicos, incluyendo el baldeo general y localizado cuando sea preciso.</text:span></text:p>
      <text:p text:style-name="P50"><text:span text:style-name="T2">&gt;VISTO </text:span>que <text:span text:style-name="T2">La insuficiencia de medios </text:span>en el servicio se justifica en el expediente, en virtud del informe emitido, en fecha 4 de junio de 2024, por D. Juan Ramón Ramírez Rodríguez, funcionario adscrito de Área de Medio ambiente, Servicios Públicos, Obras Públicas y Embellecimiento, que consta en el expediente.</text:p>
      <text:p text:style-name="P50"><text:span text:style-name="T2">&gt;VISTO </text:span>que <text:span text:style-name="T2">La no división en lotes</text:span> se justifica en el expediente, en virtud de la Memoria Justificativa emitida, en fecha 11 de septiembre de 2024, por D. Juan Ramón Ramírez Rodríguez, funcionario adscrito de Área de Medio ambiente, Servicios Públicos, Obras Públicas y Embellecimiento, que consta en el expediente.</text:p>
      <text:p text:style-name="P75"><text:span text:style-name="T17">&gt;VISTO </text:span><text:span text:style-name="T16">que El Pliego de Prescripciones Técnicas, así como los criterios que se tendrán en consideración para adjudicar el contrato y los criterios de solvencia técnica o profesional, y económica y financiera, han sido redactados por D. Juan Ramón Ramírez Rodríguez, funcionario adscrito de Área de Medio ambiente, Servicios Públicos, Obras Públicas y Embellecimiento. Posteriormente la Unidad Administrativa de Contratación ha redactado el Pliego de cláusulas administrativas particulares, determinándose que se tramite un expediente ordinario de </text:span><text:span text:style-name="T17">un contrato de servicio </text:span><text:span text:style-name="T16">cuya adjudicación se propone por </text:span><text:span text:style-name="T17">procedimiento abierto, tramitación ordinaria y sujeto a regulación armonizada</text:span><text:span text:style-name="T16">, estableciéndose los siguientes criterios de adjudicación:</text:span></text:p>
      <text:p text:style-name="P39"><text:span text:style-name="T25">«</text:span><text:span text:style-name="T26">12.1.1- Oferta económica para la realización del contrato (hasta 21 puntos)</text:span></text:p>
      <text:p text:style-name="P80"/>
      <text:p text:style-name="P50">Mediante este criterio se valorará el menor precio de ejecución del contrato. Para ello, las empresas licitadoras ofertarán el precio al que se comprometen a realizar el contrato a través de un porcentaje único de bajada a aplicar al Presupuesto Base de Licitación, el cual no podrá superarse.</text:p>
      <text:p text:style-name="P50">A los efectos de valoración de este criterio, las licitadoras presentarán el correspondiente MODELO DE OFERTA ECONÓMICA recogido en el ANEXO II al presente pliego, no admitiéndose proposiciones cuyo importe sea superior al precio base de licitación ni aquellas con valores anormales o desproporcionados de acuerdo con los criterios establecidos en el PCAP.</text:p>
      <text:p text:style-name="P50">Se puntuarán las proposiciones económicas de las licitadoras con un máximo de veintiún (21) puntos, otorgando la puntuación máxima de 21 puntos a la mejor y el resto se puntuarán según la siguiente fórmula:</text:p>
      <text:p text:style-name="P40">P= (Pm*)/mo</text:p>
      <text:p text:style-name="P49">Donde:</text:p>
      <text:p text:style-name="P49">P<text:span text:style-name="T56">i</text:span>: Puntuación obtenida por la licitadora i (nº decimales máximo 2, redondeando al menor).</text:p>
      <text:p text:style-name="P49">P<text:span text:style-name="T56">max</text:span>: Puntuación máxima otorgada en este criterio. En este caso, 21 puntos.</text:p>
      <text:p text:style-name="P49">B<text:span text:style-name="T56">i</text:span> : Baja, expresada en tanto por ciento, oferta por la licitadora i respecto del Presupuesto Base de Licitación (nº decimales máximo 2, redondeando al menor).</text:p>
      <text:p text:style-name="P49">K : Factor de ponderación, cuyo valor es de 0,7.</text:p>
      <text:p text:style-name="P80"/>
      <text:p text:style-name="P50">La elección de la fórmula se fundamenta en su capacidad de otorgar la mayor puntuación a la mejor oferta y cero puntos a las licitadoras que no mejoren el Presupuesto Base de Licitación, impidiendo que se desvirtúe la ponderación entre los criterios cualitativos (79 puntos) y económicos (21 puntos).</text:p>
      <text:p text:style-name="P50">El órgano de contratación podrá estimar, por sí, o a propuesta de la mesa de contratación, que algunas de las proposiciones presentadas son anormales o desproporcionadas respecto de este criterio cuando su valor así se considere como resultado de aplicar el procedimiento previsto en el artículo 85 RGLCAP. En tal caso, se estará a lo dispuesto el artículo 149 LCSP.</text:p>
      <text:p text:style-name="P80"/>
      <text:p text:style-name="P53">12.1.2.- Mejoras para la prestación del servicio (hasta 36 puntos)</text:p>
      <text:p text:style-name="P50">Mediante este criterio se valorará el compromiso de incorporar mejoras a la prestación de los servicios, incluyendo la incorporación de medios materiales, así como mejoras en las prestaciones objeto del contrato, justificándose este criterio mediante la presentación del MODELO DE PROPOSICIÓN DE OTROS CRITERIOS EVALUABLES MEDIANTE CIFRAS O PORCENTAJES recogido en el ANEXO III al presente documento. </text:p>
      <text:p text:style-name="P50">La puntuación se atribuirá de la siguiente forma:</text:p>
      <text:list xml:id="list7274807031405318639" text:style-name="L13">
        <text:list-item>
          <text:p text:style-name="P107"><text:soft-page-break/>Adscripción al servicio de dos vehículos tipo Renault Kangoo o similar para uso de las personas inspectoras de la ejecución del contrato y con la finalidad de fiscalizarlo en todo el marco geográfico municipal con una adecuada celeridad y eficiencia, estos vehículos estarán en posesión del Ayuntamiento de Mogán durante toda la ejecución del contrato: <text:span text:style-name="T2">12 puntos</text:span></text:p>
        </text:list-item>
        <text:list-item>
          <text:p text:style-name="P107">Bolsa de horas anuales , sin cargo al contrato, destinadas a servicios extraordinarios de limpieza.</text:p>
        </text:list-item>
      </text:list>
      <text:list xml:id="list5523782746588692917" text:style-name="L14">
        <text:list-item>
          <text:p text:style-name="P108">150 horas de prestación de operarios<text:span text:style-name="T13"> </text:span><text:span text:style-name="T2">2 puntos</text:span></text:p>
        </text:list-item>
        <text:list-item>
          <text:p text:style-name="P108">350 horas de prestación de operarios<text:span text:style-name="T13"> </text:span><text:span text:style-name="T2">4 puntos</text:span></text:p>
        </text:list-item>
        <text:list-item>
          <text:p text:style-name="P108">600 horas de prestación de operarios <text:span text:style-name="T14">6</text:span> <text:span text:style-name="T2">puntos</text:span></text:p>
        </text:list-item>
      </text:list>
      <text:list xml:id="list4196511015542195290" text:style-name="L15">
        <text:list-item>
          <text:p text:style-name="P109">Peones de barrido manual a media jornada sábados, domingos y lunes: <text:span text:style-name="T2">1 punto por peón extra hasta un máximo de: 6 puntos</text:span></text:p>
        </text:list-item>
        <text:list-item>
          <text:p text:style-name="P109">Añadir una barredora peatonal eléctrica de mano MaxWind o similar al servicio : <text:span text:style-name="T2">6 puntos</text:span></text:p>
        </text:list-item>
        <text:list-item>
          <text:p text:style-name="P109">Elaboración de programa de encuestas telefónicas para conocer el nivel de satisfacción de la ciudadanía con los servicios prestados; A través de este programa, se realizarán, al menos 500 encuestas a residentes en el municipio de Mogán, distribuidas en tres fases: La primera, al inicio del contrato; la segunda, a los dos años de ejecución del contrato; y la tercera, en el último año de ejecución del contrato, remitiendo, para cada fase, un informe de los resultados de las encuestas al Ayuntamiento de Mogán. En dichas encuestas se preguntará, al menos, sobre la calidad de la limpieza en general y la calidad de los servicios prestados en los eventos organizados por el Ayuntamiento de Mogán<text:span text:style-name="T2">. 3 puntos</text:span></text:p>
        </text:list-item>
        <text:list-item>
          <text:p text:style-name="P109">Realización de una campaña de concienciación ciudadana sobre la recogida de heces de sus mascotas en los espacios públicos. La citada compaña se realizará en los eventos con mayor afluencia de público que organice el Ayuntamiento de Mogán y constará, como mínimo, de una exposición visual de diapositivas con una duración máxima de 15 minutos y el reparto de trípticos al público asistente. Los citados trípticos se realizarán con material reciclado y reciclable<text:span text:style-name="T2">. Máximo 3 puntos</text:span></text:p>
        </text:list-item>
      </text:list>
      <text:list xml:id="list545668665398777689" text:style-name="L16">
        <text:list-item>
          <text:p text:style-name="P110">Presentación en dos eventos anuales durante la vigencia del contrato: 1 punto.</text:p>
        </text:list-item>
        <text:list-item>
          <text:p text:style-name="P110">Presentación en cuatro eventos anuales durante la vigencia del contrato:...2 puntos.</text:p>
        </text:list-item>
        <text:list-item>
          <text:p text:style-name="P110">Presentación en ocho eventos anuales durante la vigencia del contrato:..3 puntos</text:p>
        </text:list-item>
      </text:list>
      <text:p text:style-name="P53">12.1.3.- Oferta porcentual a los precios unitarios por prestación de servicios de limpieza en eventos y mercadillos (hasta 5 puntos)</text:p>
      <text:p text:style-name="P50">Se establece este criterio por resultar más ventajoso económicamente para el interés municipal al objeto de reducir los costes del servicio relacionados con la realización de limpiezas en eventos y mercadillos. </text:p>
      <text:p text:style-name="P50">Dentro del proyecto económico existe una partida de cincuenta mil euros (50.000) que permanecerá inalterable independientemente de la oferta que realice el licitador en relación al presupuesto base de licitación.</text:p>
      <text:p text:style-name="P50">En este criterio se realizará una oferta <text:span text:style-name="T14">sobre los precios unitarios recogidos en el anexo III del PPT</text:span> lo que supone las prestación de más servicios sin que varíe la cantidad inicial de 50.000 euros.</text:p>
      <text:p text:style-name="P50">Dicho criterio se justificará con la presentación del correspondiente MODELO DE PROPOSICIÓN DE OTROS CRITERIOS EVALUABLES MEDIANTE CIFRAS O PORCENTAJES recogido en el ANEXO III</text:p>
      <text:p text:style-name="P50">Se valorará asignándose la máxima puntuación (5 puntos) a la baja porcentual máxima según los costes unitarios recogidos en el anexo III del PPT y el resto se puntuarán proporcionalmente según la siguiente fórmula:</text:p>
      <text:p text:style-name="P79"/>
      <text:p text:style-name="P51">P= (Pm* O) /mo</text:p>
      <text:p text:style-name="P79"><text:soft-page-break/></text:p>
      <text:p text:style-name="P49">Siendo:</text:p>
      <text:p text:style-name="P49">P = puntuación de la oferta</text:p>
      <text:p text:style-name="P49">Pm = Puntuación máxima</text:p>
      <text:p text:style-name="P49">Mo = Valor cuantitativo de lamejor oferta económicamente</text:p>
      <text:p text:style-name="P49">O= Valor cuantitativo de la oferta que se valora</text:p>
      <text:p text:style-name="P79"/>
      <text:p text:style-name="P79"/>
      <text:p text:style-name="P52">12.1.4.- Buenas prácticas medioambientales (hasta 2 puntos)</text:p>
      <text:p text:style-name="P79"/>
      <text:p text:style-name="P50">Mediante este criterio se valorará la adopción de medidas de protección y buenas prácticas medioambientales, al considerarse que las mismas contribuyen a proteger el medioambiente de manera sostenible y mejoran la responsabilidad social corporativa.</text:p>
      <text:p text:style-name="P50">Este criterio se justificará por parte de las licitadoras con la presentación del correspondiente modelo de MODELO DE PROPOSICIÓN DE OTROS CRITERIOS EVALUABLES MEDIANTE CIFRAS O PORCENTAJES recogido en el ANEXO III del presente pliego, atribuyéndose la puntuación otorgada a este criterio de la siguiente forma:</text:p>
      <text:list xml:id="list1136248284460841051" text:style-name="L17">
        <text:list-item text:start-value="1">
          <text:p text:style-name="P111">Compromiso de realizar un curso de conducción eficiente para el personal del servicio que utilice vehículos, que permitan reducir el consumo energético y las las emisiones de Gases de Efecto Invernadero: 0,5 puntos.</text:p>
        </text:list-item>
        <text:list-item>
          <text:p text:style-name="P111">Compromiso de utilización de bolsas de basura que no estén fabricadas con plásticos halogenados y serán recicladas en, como mínimo, un 80%. Se valorará que las bolsas de basura cumplan los criterios de alguna ecoetiqueta tipo I como el ángel azul o equivalente, en cuanto a la presencia de compuestos químicos en la formulación del producto: 1 punto.</text:p>
        </text:list-item>
        <text:list-item>
          <text:p text:style-name="P111">Compromiso de utilización de productos de limpieza ecológicos. A estos efectos se entienden adecuadas para acreditar la condición de ecológico la etiqueta ecológica de la UE, la etiqueta Ángel Azul, Cisne Nórdico, Ecocert, Sustainible Cleaning Charter u otras equivalentes, así como informes técnicos del fabricante o un informe de organismo reconocido: 0,5 puntos. </text:p>
        </text:list-item>
      </text:list>
      <text:p text:style-name="P80"/>
      <text:p text:style-name="P53">12.2.- Plan de Gestión del Servicio. Criterio cuya cuantificación depende de juicio de valor (hasta 36 puntos)</text:p>
      <text:p text:style-name="P50">Mediante este criterio se valorará la mejor organización que hayan previsto las licitadoras respecto de los servicios a prestar como parte del contrato, por su contribución a la mejora de la calidad y al control técnico/administrativo, de las tareas aportadas por el adjudicatario al presente contrato de servicios. La puntuación atribuida a este criterio se asignará atendiendo a la siguiente distribución:</text:p>
      <text:list xml:id="list5169724855778760836" text:style-name="L18">
        <text:list-item>
          <text:p text:style-name="P112"><text:span text:style-name="T2">Plan anual de barrido (hasta 5 puntos):</text:span> Para cada núcleo poblacional, este plan deberá explicar en que forma va a realizar el barrido de los espacios públicos (incluyendo parques infantiles y áreas biosaludables . Incluirá la sectorización que pretenda realizar de cada núcleo, con indicación de las características geométricas de cada sector (longitud de barrido y superficie en el caso de plazas o parques) y los horarios y frecuencias que pretenda aplicar a dicho sector. Para cada sector se indicará el tipo de barrido (manual fijo, manual mediante cuadrillas, mecanizado o mixto) a desarrollar y los medios, tanto humanos, como materiales, vehículos y maquinaria que pretende emplear, justificando, con base en los rendimientos que considere, su suficiencia para abordar las tareas encomendadas con los incrementos que estén dispuestos a aportar sobre lo solicitado en el Pliego. Por cada núcleo o sector, las licitadoras aportarán un plano (en una o varias hojas en formato A3) en el que mostrarán gráficamente la extensión de los sectores y los recorridos previstos, con indicación de sus longitudes. Se indicará expresamente aquellos sectores en que las operaciones de barrido incluyen el vaciado de papeleras y se incluirán a efectos de rendimientos y medios específicos empleados para ello. Se valorará especialmente la claridad, concisión y conocimiento del municipio. (máximo 10 folios A4 ambas caras y los necesarios A3 por ambas caras). Fuente Arial 10 o similar, interlineado sencillo</text:p>
        </text:list-item>
        <text:list-item>
          <text:p text:style-name="P112"><text:span text:style-name="T2">Plan anual de vaciado de papeleras (hasta 3 puntos):</text:span> Para aquellos núcleos o sectores en los que el vaciado de papeleras se realice por otros medios distintos de los empleados para el barrido manual, se presentará un plan de vaciado de papeleras incluyendo información sobre los <text:soft-page-break/>horarios, frecuencias, y justificación de los medios, tanto humanos, como materiales, vehículos y maquinaria que pretende emplear, con base en los rendimientos que considere. Se tendrá en cuenta lo prescrito en los pliegos en lo relativo a la entrega de los residuos procedentes de papeleras. Se valorará especialmente el incremento de frecuencias de vaciado y el tratamiento de los residuos.(máximo 3 folios A4 ambas caras y los necesarios A3 por ambas caras).Fuente Arial 10 , interlineado sencillo</text:p>
        </text:list-item>
        <text:list-item>
          <text:p text:style-name="P112"><text:span text:style-name="T2">Plan anual de baldeo (hasta 5 puntos):</text:span> De la misma forma que en el caso del barrido, las licitadoras presentarán, para cada núcleo poblacional, un plan de baldeo, en el que deberá explicar en que forma va a prestar el baldeo de los espacios públicos. Igualmente, indicará, la sectorización que pretenda realizar de cada núcleo y de sus características geométricas, horarios y frecuencias que pretenda aplicar a dicho sector. Para cada sector, se indicarán los medios, tanto humanos como materiales, vehículos y maquinaria que pretende emplear, justificando, con base en los rendimientos que considere, su suficiencia para abordar las tareas encomendadas. Se aportará, asimismo, para cada núcleo o sector, un plano (en una o varias hojas en formato A3) en el que mostrarán gráficamente la extensión de los sectores y los recorridos previstos, con indicación de sus longitudes. El plan anual de baldeo incorporará la planificación de las limpiezas localizadas que deban realizarse complementariamente a las anteriores para garantizar el nivel de limpieza necesario. Se valorará especialmente la claridad, concisión y conocimiento de los puntos más conflictivos dentro del municipio. (máximo 4 folios A4 por ambas caras y los necesarios A3 por ambas caras). Fuente Arial 10 interlineado sencillo</text:p>
        </text:list-item>
        <text:list-item>
          <text:p text:style-name="P112"><text:span text:style-name="T2">Plan anual de baldeo y desinfección de parques infantiles y áreas biosaludables (hasta 4 puntos):</text:span> Se describirá, en este plan, la metodología que se seguirá para el baldeo y desinfección de parques infantiles y áreas biosaludables, con indicación de horarios y frecuencias y de los medios, tanto humanos como materiales, vehículos y maquinaria que pretende emplear, justificando, con base en los rendimientos que considere, su suficiencia para abordar las tareas encomendadas. Se valorará especialmente el incremento de frecuencias y la aportación de medios materiales específicos para realizar dichas tareas. (máximo 4 folios A4 por ambas caras y los necesarios A3 por ambas caras)). Fuente Arial 10 , interlineado sencillo</text:p>
        </text:list-item>
        <text:list-item>
          <text:p text:style-name="P112"><text:span text:style-name="T2">Plan anual de servicios específicos (hasta 5 puntos):</text:span> Se describirá, en este plan, la metodología que se seguirá para la realización de los servicios de prestación ordinaria con bajas frecuencias, y que se considera que se pueden prestar de forma agrupada por parte de los mismos equipos, tales como mobiliario urbano, imbornales de aguas pluviales, afloramientos vegetales y limpieza y mantenimiento de papeleras. Se indicarán los horarios y frecuencias, así como medios, tanto humanos como materiales, vehículos y maquinaria que pretende emplear, justificando, con base en los rendimientos que considere, su suficiencia para abordar las tareas encomendadas. Se valorará especialmente el incremento de frecuencias y la aportación de medios materiales específicos para realizar dichas tareas. (máximo 4 folios A4 por ambas caras y los necesarios A3 por ambas caras)). Fuente Arial 10 interlineado sencillo</text:p>
        </text:list-item>
        <text:list-item>
          <text:p text:style-name="P112"><text:span text:style-name="T2">Protocolo de actuación de limpiezas localizadas (hasta 5 puntos): </text:span>Las licitadoras presentarán un protocolo de actuación para la limpieza localizada de manchas incrustadas en pavimentos de acera o paramentos que no se pueden retirar por medios ordinarios, en el que se describa la metodología a emplear, y los medios humanos y materiales que empleará a tal fin. Se valorará, especialmente, la utilización de métodos novedosos que minimicen, asimismo, la aparición de nuevas manchas garantizando la seguridad de las personas. (máximo 3 folios A4 por ambas caras y los necesarios A3 por ambas caras)).Fuente Arial 10 interlineado sencillo</text:p>
        </text:list-item>
        <text:list-item>
          <text:p text:style-name="P112"><text:span text:style-name="T2">Plan anual del personal (hasta 5 puntos):</text:span> Las licitadoras incluirán, en sus ofertas, un plan anual del personal que deba adscribir, en el que indicará, para cada mes, el personal que destinará a cada uno de los servicios, desglosados por categoría profesional, indicando su dedicación, horarios y tipo de contratación, de modo que siempre estén cubiertos la totalidad de puestos de trabajo, a pesar de las vacaciones, días de permiso, horas sindicales, bajas, etc. Se valorará especialmente la amplitud de la plantilla oferta, y su organización en orden a la correcta ejecución de los trabajos. (máximo 3 folios A4 por ambas caras y los necesarios A3 por ambas caras)). Fuente Arial 10 , interlineado sencillo</text:p>
        </text:list-item>
        <text:list-item>
          <text:p text:style-name="P112"><text:soft-page-break/><text:span text:style-name="T2">Dependencias del servicio (hasta 4 puntos):</text:span> Las licitadoras identificarán, en sus ofertas, las dependencias que pretendan adscribir a la prestación de los servicios durante el contrato, aportando, para cada una de ellas, una breve memoria descriptiva y planos de su implantación, donde se hagan constar las áreas destinadas a la realización de las actividades a desarrollar en las mismas. Se deberá aportar documentación acreditativa de su efectiva disponibilidad durante la vigencia del contrato. En el caso de inmuebles propiedad de terceros, se acreditará dicha disponibilidad mediante precontrato o documento equivalente que garantice su disponibilidad, al menos, por el periodo en que la contratista tenga obligación de mantener su oferta.. Se valorará, especialmente, la cercanía e idoneidad de las diferentes dependencias donde se guarden los medios materiales con las zonas de trabajo correspondientes, para evitar desplazamiento innecesarios. Se aportarán planos de situación georeferenciados en formato A3. (máximo 3 folios A4 por ambas caras y los necesarios A3 por ambas caras). Fuente Arial 10 , interlineado sencillo</text:p>
        </text:list-item>
      </text:list>
      <text:p text:style-name="P50">En defecto de la previsión en los pliegos y memoria justificativa, y para una mejor valoración de la información presentada por las licitadores para los criterios no automáticos, el órgano de contratación, podrá solicitar, de manera razonada y con extensión a todos los licitadores, cuántas aclaraciones estime oportuno a fin de fundamentar los razonamientos en su valoración.</text:p>
      <text:p text:style-name="P39"><text:span text:style-name="T26">12.3.-</text:span><text:span text:style-name="T16"> </text:span><text:span text:style-name="T25">Si, efectuada la valoración de las proposiciones, con arreglo a lo establecido en las cláusulas anteriores, </text:span><text:span text:style-name="T26">se produjese algún empate </text:span><text:span text:style-name="T25">en la puntuación final, el desempate se resolverá mediante la aplicación por orden de los siguientes criterios sociales, referidos al momento de finalizar el plazo de presentación de ofertas:</text:span></text:p>
      <text:p text:style-name="P50">a.- Mayor porcentaje de trabajadores con discapacidad o en situación de exclusión social en la plantilla de cada una de las empresas, primando en caso de igualdad, el mayor número de trabajadores fijos con discapacidad en plantilla, o el mayor número de personas trabajadoras en inclusión en la plantilla.</text:p>
      <text:p text:style-name="P50">b.- Menor porcentaje de contratos temporales en la plantilla de cada una de las empresas.</text:p>
      <text:p text:style-name="P50">c.- Mayor porcentaje de mujeres empleadas en la plantilla de cada una de las empresas.</text:p>
      <text:p text:style-name="P50">d.- El sorteo, en caso de que la aplicación de los anteriores criterios no hubiera dado lugar a desempate.»</text:p>
      <text:p text:style-name="P80"/>
      <text:p text:style-name="P39"><text:span text:style-name="T26">&gt;VISTO </text:span><text:span text:style-name="T25">que el presupuesto base de la licitación que, como máximo, deberá soportar la Administración para el presente Servicio Público de limpieza de Espacios Públicos Del Término Municipal De Mogán</text:span><text:span text:style-name="T16"> </text:span><text:span text:style-name="T25">por un periodo de CUATRO (4) años, asciende a la cantidad de</text:span><text:span text:style-name="T16"> </text:span><text:span text:style-name="T26">9</text:span><text:span text:style-name="T25">.</text:span><text:span text:style-name="T26">540.258,71</text:span><text:span text:style-name="T16"> </text:span><text:span text:style-name="T26">euros</text:span><text:span text:style-name="T25">, cantidad que incluye el importe de </text:span><text:span text:style-name="T26">624.129,08 euros </text:span><text:span text:style-name="T25">en concepto de IGIC REPERCUTIDO, que corresponde al 7% sobre la base imponible que, a su vez se calcula a partir de los costes directos incrementados en los costes indirectos propios de la estructura de la contratista, que se cifran en un 16%, en coherencia con lo establecido en el artículo 131 del Reglamento General de la Ley de Contratos de las Administraciones Públicas, aprobado por el Real Decreto 1098/2001, de 12 de octubre (en adelante RGLCAP), y en el beneficio industrial de la contratista, que se cifra en un 6% sobre dichos costes directos. La siguiente tabla resume el cálculo del Presupuesto Base de Licitación para la totalidad de las anualidades del contrato.</text:span></text:p>
      <text:p text:style-name="P80"/>
      <table:table table:name="Tabla10" table:style-name="Tabla10">
        <table:table-column table:style-name="Tabla10.A"/>
        <table:table-column table:style-name="Tabla10.B"/>
        <table:table-column table:style-name="Tabla10.C"/>
        <table:table-column table:style-name="Tabla10.D"/>
        <table:table-column table:style-name="Tabla10.E"/>
        <table:table-column table:style-name="Tabla10.F"/>
        <table:table-column table:style-name="Tabla10.G"/>
        <table:table-row>
          <table:table-cell table:style-name="Tabla10.A1" table:number-rows-spanned="2" office:value-type="string">
            <text:p text:style-name="P91">AÑO</text:p>
          </table:table-cell>
          <table:table-cell table:style-name="Tabla10.B1" office:value-type="string">
            <text:p text:style-name="P7"/>
          </table:table-cell>
          <table:table-cell table:style-name="Tabla10.B1" office:value-type="string">
            <text:p text:style-name="P7"/>
          </table:table-cell>
          <table:table-cell table:style-name="Tabla10.B1" office:value-type="string">
            <text:p text:style-name="P91">G.G (16%)</text:p>
          </table:table-cell>
          <table:table-cell table:style-name="Tabla10.E1" office:value-type="string">
            <text:p text:style-name="P91">B. I. (6%)</text:p>
          </table:table-cell>
          <table:table-cell table:style-name="Tabla10.A1" table:number-rows-spanned="2" office:value-type="string">
            <text:p text:style-name="P91">IGIC (7%)</text:p>
          </table:table-cell>
          <table:table-cell table:style-name="Tabla10.G1" table:number-rows-spanned="2" office:value-type="string">
            <text:p text:style-name="P91">TOTAL</text:p>
          </table:table-cell>
        </table:table-row>
        <table:table-row>
          <table:covered-table-cell/>
          <table:table-cell table:style-name="Tabla10.B2" table:number-columns-spanned="2" office:value-type="string">
            <text:p text:style-name="P91">Coste Directo</text:p>
          </table:table-cell>
          <table:covered-table-cell/>
          <table:table-cell table:style-name="Tabla10.B2" table:number-columns-spanned="2" office:value-type="string">
            <text:p text:style-name="P91">Coste Indirecto</text:p>
          </table:table-cell>
          <table:covered-table-cell/>
          <table:covered-table-cell/>
          <table:covered-table-cell/>
        </table:table-row>
        <table:table-row table:style-name="Tabla10.3">
          <table:table-cell table:style-name="Tabla10.A3" office:value-type="string">
            <text:p text:style-name="P91">Anualidad 1ª</text:p>
          </table:table-cell>
          <table:table-cell table:style-name="Tabla10.B3" table:number-columns-spanned="2" office:value-type="string">
            <text:p text:style-name="P92">1.737.727,25 </text:p>
          </table:table-cell>
          <table:covered-table-cell/>
          <table:table-cell table:style-name="Tabla10.B3" office:value-type="string">
            <text:p text:style-name="P92">278.036,36 </text:p>
          </table:table-cell>
          <table:table-cell table:style-name="Tabla10.E3" office:value-type="string">
            <text:p text:style-name="P92">104.263,64 </text:p>
          </table:table-cell>
          <table:table-cell table:style-name="Tabla10.B3" office:value-type="string">
            <text:p text:style-name="P92">148.401,91 </text:p>
          </table:table-cell>
          <table:table-cell table:style-name="Tabla10.G3" office:value-type="string">
            <text:p text:style-name="P92">2.268.429,16 </text:p>
          </table:table-cell>
        </table:table-row>
        <table:table-row table:style-name="Tabla10.4">
          <table:table-cell table:style-name="Tabla10.A3" office:value-type="string">
            <text:p text:style-name="P91">Anualidad 2ª</text:p>
          </table:table-cell>
          <table:table-cell table:style-name="Tabla10.B3" table:number-columns-spanned="2" office:value-type="string">
            <text:p text:style-name="P92">1.800.270,67 </text:p>
          </table:table-cell>
          <table:covered-table-cell/>
          <table:table-cell table:style-name="Tabla10.B3" office:value-type="string">
            <text:p text:style-name="P92">288.043,31 </text:p>
          </table:table-cell>
          <table:table-cell table:style-name="Tabla10.E3" office:value-type="string">
            <text:p text:style-name="P92">108.016,24 </text:p>
          </table:table-cell>
          <table:table-cell table:style-name="Tabla10.B3" office:value-type="string">
            <text:p text:style-name="P92">153.743,12 </text:p>
          </table:table-cell>
          <table:table-cell table:style-name="Tabla10.G3" office:value-type="string">
            <text:p text:style-name="P92">2.350.073,34 </text:p>
          </table:table-cell>
        </table:table-row>
        <table:table-row table:style-name="Tabla10.3">
          <table:table-cell table:style-name="Tabla10.A3" office:value-type="string">
            <text:p text:style-name="P91">Anualidad 3ª</text:p>
          </table:table-cell>
          <table:table-cell table:style-name="Tabla10.B3" table:number-columns-spanned="2" office:value-type="string">
            <text:p text:style-name="P92">1.865.287,37 </text:p>
          </table:table-cell>
          <table:covered-table-cell/>
          <table:table-cell table:style-name="Tabla10.B3" office:value-type="string">
            <text:p text:style-name="P92">298.445,98 </text:p>
          </table:table-cell>
          <table:table-cell table:style-name="Tabla10.E3" office:value-type="string">
            <text:p text:style-name="P92">111.917,24 </text:p>
          </table:table-cell>
          <table:table-cell table:style-name="Tabla10.B3" office:value-type="string">
            <text:p text:style-name="P92">159.295,54 </text:p>
          </table:table-cell>
          <table:table-cell table:style-name="Tabla10.G3" office:value-type="string">
            <text:p text:style-name="P92">2.434.946,13 </text:p>
          </table:table-cell>
        </table:table-row>
        <table:table-row table:style-name="Tabla10.3">
          <table:table-cell table:style-name="Tabla10.A3" office:value-type="string">
            <text:p text:style-name="P91">Anualidad 4ª</text:p>
          </table:table-cell>
          <table:table-cell table:style-name="Tabla10.B3" table:number-columns-spanned="2" office:value-type="string">
            <text:p text:style-name="P92">1.905.017,68 </text:p>
          </table:table-cell>
          <table:covered-table-cell/>
          <table:table-cell table:style-name="Tabla10.B3" office:value-type="string">
            <text:p text:style-name="P92">304.802,83 </text:p>
          </table:table-cell>
          <table:table-cell table:style-name="Tabla10.E3" office:value-type="string">
            <text:p text:style-name="P92">114.301,06 </text:p>
          </table:table-cell>
          <table:table-cell table:style-name="Tabla10.B3" office:value-type="string">
            <text:p text:style-name="P92">162.688,51</text:p>
          </table:table-cell>
          <table:table-cell table:style-name="Tabla10.G3" office:value-type="string">
            <text:p text:style-name="P92">2.486.810,08 <text:soft-page-break/></text:p>
          </table:table-cell>
        </table:table-row>
        <table:table-row table:style-name="Tabla10.3">
          <table:table-cell table:style-name="Tabla10.B3" office:value-type="string">
            <text:p text:style-name="P91">TOTAL</text:p>
          </table:table-cell>
          <table:table-cell table:style-name="Tabla10.B3" table:number-columns-spanned="2" office:value-type="string">
            <text:p text:style-name="P92">7.308.302,97 </text:p>
          </table:table-cell>
          <table:covered-table-cell/>
          <table:table-cell table:style-name="Tabla10.B3" office:value-type="string">
            <text:p text:style-name="P92">1.169.328,48 </text:p>
          </table:table-cell>
          <table:table-cell table:style-name="Tabla10.E3" office:value-type="string">
            <text:p text:style-name="P92">438.498,18 </text:p>
          </table:table-cell>
          <table:table-cell table:style-name="Tabla10.B3" office:value-type="string">
            <text:p text:style-name="P92">624.129,08 </text:p>
          </table:table-cell>
          <table:table-cell table:style-name="Tabla10.G3" office:value-type="string">
            <text:p text:style-name="P91">9.540.258,71 </text:p>
          </table:table-cell>
        </table:table-row>
        <table:table-row table:style-name="Tabla10.8">
          <table:table-cell table:style-name="Tabla10.B3" table:number-columns-spanned="3" office:value-type="string">
            <text:p text:style-name="P91">Presupuesto Base de </text:p>
            <text:p text:style-name="P91">Licitación</text:p>
          </table:table-cell>
          <table:covered-table-cell/>
          <table:covered-table-cell/>
          <table:table-cell table:style-name="Tabla10.B3" office:value-type="string">
            <text:p text:style-name="P7"/>
          </table:table-cell>
          <table:table-cell table:style-name="Tabla10.E3" office:value-type="string">
            <text:p text:style-name="P7"/>
          </table:table-cell>
          <table:table-cell table:style-name="Tabla10.G3" table:number-columns-spanned="2" office:value-type="string">
            <text:p text:style-name="P91">9.540.258,71 </text:p>
          </table:table-cell>
          <table:covered-table-cell/>
        </table:table-row>
      </table:table>
      <text:p text:style-name="P80"/>
      <text:p text:style-name="P50">Se desglosa en el Anexo V de la memoria justificativa el cálculo de los costes de prestación de los diferentes servicios que son objeto del contrato, el cálculo de dicho Presupuesto Base de Licitación en sus costes directos e indirectos, así como otros eventuales gastos calculados para su determinación. Dada la relevancia del coste de los salarios de las personas empleadas para la ejecución del contrato, se indica de forma desglosada por categoría profesional, los costes salariales estimados a partir del convenio colectivo de aplicación y los salarios declarados por la actual prestataria de los servicios y que figura como ANEJO al PPT, no siendo posible la desagregación por género de los costes salariales requerida en el citado artículo 100.2 LCSP pues no existen diferencias salariales por razón de género en el convenio colectivo de aplicación ni en las tablas salariales aplicadas, desconociéndose, asimismo, el género del personal adscrito ni el género del personal que se adscriba.</text:p>
      <text:p text:style-name="P80"/>
      <text:p text:style-name="P56"><text:span text:style-name="T50">El Valor Estimado del Contrato asciende a la cantidad de </text:span><text:span text:style-name="T51">11.278.759,60 </text:span><text:span text:style-name="T50">, cuyo cálculo se desglosa a continuación considerando las posibles prórrogas En el cálculo de dicha cantidad se han considerado los costes derivados de la aplicación de las normativas laborales vigentes, otros costes que se deriven de la ejecución material de los servicios, los gastos generales de estructura y el beneficio industrial (artículo 101.2 LCSP).</text:span></text:p>
      <table:table table:name="Tabla11" table:style-name="Tabla11">
        <table:table-column table:style-name="Tabla11.A"/>
        <table:table-column table:style-name="Tabla11.B"/>
        <table:table-column table:style-name="Tabla11.C"/>
        <table:table-column table:style-name="Tabla11.D"/>
        <table:table-column table:style-name="Tabla11.E"/>
        <table:table-header-rows>
          <table:table-row>
            <table:table-cell table:style-name="Tabla11.A1" table:number-rows-spanned="2" office:value-type="string">
              <text:p text:style-name="P91">AÑO</text:p>
            </table:table-cell>
            <table:table-cell table:style-name="Tabla11.B1" table:number-rows-spanned="2" office:value-type="string">
              <text:p text:style-name="P91">COSTE DIRECTO</text:p>
            </table:table-cell>
            <table:table-cell table:style-name="Tabla11.B1" office:value-type="string">
              <text:p text:style-name="P91">G.G (16 %)</text:p>
            </table:table-cell>
            <table:table-cell table:style-name="Tabla11.B1" office:value-type="string">
              <text:p text:style-name="P91">B.I (6 %)</text:p>
            </table:table-cell>
            <table:table-cell table:style-name="Tabla11.E1" table:number-rows-spanned="2" office:value-type="string">
              <text:p text:style-name="P91">TOTAL</text:p>
            </table:table-cell>
          </table:table-row>
        </table:table-header-rows>
        <table:table-row>
          <table:covered-table-cell/>
          <table:covered-table-cell/>
          <table:table-cell table:style-name="Tabla11.C2" table:number-columns-spanned="2" office:value-type="string">
            <text:p text:style-name="P91">Coste Indirecto</text:p>
          </table:table-cell>
          <table:covered-table-cell/>
          <table:covered-table-cell/>
        </table:table-row>
        <table:table-row table:style-name="Tabla11.3">
          <table:table-cell table:style-name="Tabla11.A3" office:value-type="string">
            <text:p text:style-name="P91">Anualidad 1ª</text:p>
          </table:table-cell>
          <table:table-cell table:style-name="Tabla11.B3" office:value-type="string">
            <text:p text:style-name="P92">1.737.727,25 </text:p>
          </table:table-cell>
          <table:table-cell table:style-name="Tabla11.B3" office:value-type="string">
            <text:p text:style-name="P92">278.036,36 </text:p>
          </table:table-cell>
          <table:table-cell table:style-name="Tabla11.B3" office:value-type="string">
            <text:p text:style-name="P92">104.263,64 </text:p>
          </table:table-cell>
          <table:table-cell table:style-name="Tabla11.E3" office:value-type="string">
            <text:p text:style-name="P92">2.120.027,25 </text:p>
          </table:table-cell>
        </table:table-row>
        <table:table-row table:style-name="Tabla11.3">
          <table:table-cell table:style-name="Tabla11.A4" office:value-type="string">
            <text:p text:style-name="P91">Anualidad 2ª</text:p>
          </table:table-cell>
          <table:table-cell table:style-name="Tabla11.B3" office:value-type="string">
            <text:p text:style-name="P92">1.800.270,67 </text:p>
          </table:table-cell>
          <table:table-cell table:style-name="Tabla11.B3" office:value-type="string">
            <text:p text:style-name="P92">288.043,31 </text:p>
          </table:table-cell>
          <table:table-cell table:style-name="Tabla11.B3" office:value-type="string">
            <text:p text:style-name="P92">108.016,24 </text:p>
          </table:table-cell>
          <table:table-cell table:style-name="Tabla11.E3" office:value-type="string">
            <text:p text:style-name="P92">2.196.330,22 </text:p>
          </table:table-cell>
        </table:table-row>
        <table:table-row table:style-name="Tabla11.5">
          <table:table-cell table:style-name="Tabla11.A4" office:value-type="string">
            <text:p text:style-name="P91">Anualidad 3ª</text:p>
          </table:table-cell>
          <table:table-cell table:style-name="Tabla11.B3" office:value-type="string">
            <text:p text:style-name="P92">1.865.287,37 </text:p>
          </table:table-cell>
          <table:table-cell table:style-name="Tabla11.B3" office:value-type="string">
            <text:p text:style-name="P92">298.445,98 </text:p>
          </table:table-cell>
          <table:table-cell table:style-name="Tabla11.B3" office:value-type="string">
            <text:p text:style-name="P92">111.917,24 </text:p>
          </table:table-cell>
          <table:table-cell table:style-name="Tabla11.E3" office:value-type="string">
            <text:p text:style-name="P92">2.275.650,59 </text:p>
          </table:table-cell>
        </table:table-row>
        <table:table-row table:style-name="Tabla11.5">
          <table:table-cell table:style-name="Tabla11.A4" office:value-type="string">
            <text:p text:style-name="P91">Anualidad 4ª</text:p>
          </table:table-cell>
          <table:table-cell table:style-name="Tabla11.B3" office:value-type="string">
            <text:p text:style-name="P92">1.905.017,68 </text:p>
          </table:table-cell>
          <table:table-cell table:style-name="Tabla11.B3" office:value-type="string">
            <text:p text:style-name="P92">304.802,83 </text:p>
          </table:table-cell>
          <table:table-cell table:style-name="Tabla11.B3" office:value-type="string">
            <text:p text:style-name="P92">114.301,06 </text:p>
          </table:table-cell>
          <table:table-cell table:style-name="Tabla11.E3" office:value-type="string">
            <text:p text:style-name="P92">2.324.121,57 </text:p>
          </table:table-cell>
        </table:table-row>
        <table:table-row table:style-name="Tabla11.3">
          <table:table-cell table:style-name="Tabla11.A4" office:value-type="string">
            <text:p text:style-name="P91">Prórroga</text:p>
          </table:table-cell>
          <table:table-cell table:style-name="Tabla11.B3" office:value-type="string">
            <text:p text:style-name="P92">1.936.581,94 </text:p>
          </table:table-cell>
          <table:table-cell table:style-name="Tabla11.B3" office:value-type="string">
            <text:p text:style-name="P92">309.853,11 </text:p>
          </table:table-cell>
          <table:table-cell table:style-name="Tabla11.B3" office:value-type="string">
            <text:p text:style-name="P92">116.194,92 </text:p>
          </table:table-cell>
          <table:table-cell table:style-name="Tabla11.E3" office:value-type="string">
            <text:p text:style-name="P92">2.362.629,97 </text:p>
          </table:table-cell>
        </table:table-row>
        <table:table-row table:style-name="Tabla11.3">
          <table:table-cell table:style-name="Tabla11.B3" office:value-type="string">
            <text:p text:style-name="P91">TOTAL</text:p>
          </table:table-cell>
          <table:table-cell table:style-name="Tabla11.B3" office:value-type="string">
            <text:p text:style-name="P92">9.244.844,91 </text:p>
          </table:table-cell>
          <table:table-cell table:style-name="Tabla11.B3" office:value-type="string">
            <text:p text:style-name="P92">1.479.181,59 </text:p>
          </table:table-cell>
          <table:table-cell table:style-name="Tabla11.B3" office:value-type="string">
            <text:p text:style-name="P92">554.693,10</text:p>
          </table:table-cell>
          <table:table-cell table:style-name="Tabla11.E3" office:value-type="string">
            <text:p text:style-name="P92">11.278.759,60 </text:p>
          </table:table-cell>
        </table:table-row>
        <text:soft-page-break/>
        <table:table-row table:style-name="Tabla11.9">
          <table:table-cell table:style-name="Tabla11.B3" table:number-columns-spanned="2" office:value-type="string">
            <text:p text:style-name="P91">VALOR ESTIMADO DEL CONTRATO</text:p>
          </table:table-cell>
          <table:covered-table-cell/>
          <table:table-cell table:style-name="Tabla11.B3" office:value-type="string">
            <text:p text:style-name="P7"/>
          </table:table-cell>
          <table:table-cell table:style-name="Tabla11.E3" table:number-columns-spanned="2" office:value-type="string">
            <text:p text:style-name="P91">11.278.759,60 </text:p>
          </table:table-cell>
          <table:covered-table-cell/>
        </table:table-row>
        <table:table-row table:style-name="Tabla11.9">
          <table:table-cell table:style-name="Tabla11.B3" table:number-columns-spanned="2" office:value-type="string">
            <text:p text:style-name="P91">VALOR ANUAL MEDIO DEL CONTRATO</text:p>
          </table:table-cell>
          <table:covered-table-cell/>
          <table:table-cell table:style-name="Tabla11.B3" office:value-type="string">
            <text:p text:style-name="P7"/>
          </table:table-cell>
          <table:table-cell table:style-name="Tabla11.E3" table:number-columns-spanned="2" office:value-type="string">
            <text:p text:style-name="P91">2.255.751,92 </text:p>
          </table:table-cell>
          <table:covered-table-cell/>
        </table:table-row>
      </table:table>
      <text:p text:style-name="P39"><text:span text:style-name="T26">&gt;VISTO </text:span><text:span text:style-name="T25">que el contrato tendrá una duración de CUATRO (4) AÑOS. El acta de inicio del servicio se deberá rubricar en un plazo máximo de diez días después de formalizado el contrato. El inicio de la ejecución del servicio prevista será el día 02 de enero de 2025, o bien aquella fecha que se establezca en el acta de inicio del servicio, la fecha de inicio de la prestación dará comienzo al cómputo del plazo de la duración del contrato.</text:span></text:p>
      <text:p text:style-name="P50">Dicho plazo de duración podrá ser prorrogado, de conformidad con lo establecido en el artículo 29 de la LCSP, por UNA (1) anualidad adicional hasta alcanzar el contrato una duración máxima de CINCO (5) años, incluida la prórroga.</text:p>
      <text:p text:style-name="P80"/>
      <text:p text:style-name="P50">Con relación a las prórrogas y los preavisos se atenderán a lo recogido en el artículo 29.2 de la LCSP.</text:p>
      <text:p text:style-name="P50">Para el inicio del contrato se estará a lo establecido en el Pliego de Prescripciones Técnicas.</text:p>
      <text:p text:style-name="P80"/>
      <text:p text:style-name="P80"/>
      <text:p text:style-name="P39"><text:span text:style-name="T26">&gt;VISTO </text:span><text:span text:style-name="T25">que existe el crédito presupuestario preciso para atender a las obligaciones económicas que se deriven de la contratación, con cargo a la partida presupuestaria 163 22700, denominada LIMPIEZA VIARIA; Trabajos de limpieza y aseo, conforme al certificado de compromiso de gasto para ejercicios futuros (2025, 2026, 2027 y 2028) por importe de 9.540.258,71 euros, n.º de operación 220249000068, de fecha 28 de mayo de 2024.</text:span></text:p>
      <text:p text:style-name="P50">Tratándose de una tramitación anticipada donde la ejecución de la prestación se iniciará en el ejercicio siguiente, la adjudicación del contrato queda condicionada a la existencia de crédito adecuado y suficiente en el ejercicio económico 2025, para hacer frente a los gastos que del mismo se deriven. </text:p>
      <text:p text:style-name="P50">En todo caso, y de conformidad con lo establecido en el artículo 174 del Texto Refundido de la Ley Reguladora de las Haciendas Locales, aprobado por Real Decreto Legislativo 2/2004, de 5 de marzo, la realización del gasto plurianual el año siguiente quedará subordinada a la existencia de crédito adecuado y suficiente en los correspondientes Presupuestos del Ayuntamiento de Mogán. </text:p>
      <text:p text:style-name="P80"/>
      <text:p text:style-name="P69"><text:span text:style-name="T17">&gt;VISTO </text:span><text:span text:style-name="T16">que con fecha 9 de octubre de 2024, se ha emitido por el Área de Contratación Informe de </text:span><text:span text:style-name="T17">justificación de elección de procedimiento y de criterios de adjudicación</text:span><text:span text:style-name="T16">, que consta en el expediente. </text:span></text:p>
      <text:p text:style-name="P50">Evaluados los informes preceptivos, tal como obran en el expediente, de conformidad con lo establecido en el artículo 116.4 de la LCSP.</text:p>
      <text:p text:style-name="P50"><text:span text:style-name="T2">&gt;VISTO</text:span> que en cumplimiento de lo establecido en el artículo 116 de la Ley 9/2017, de 8 de noviembre, de Contratos del Sector Público, por la que se transponen al ordenamiento jurídico español las Directivas del Parlamento Europeo y del Consejo 2014/23/UE y 2014/24/UE, de 26 de febrero de 2014(en adelante LCSP), al expediente se ha incorporado:</text:p>
      <text:list xml:id="list7083903933034819238" text:style-name="L19">
        <text:list-item>
          <text:p text:style-name="P113"><text:span text:style-name="T2">El Pliego de Prescripciones Técnicas y Pliego de Cláusulas Administrativas Particulares,</text:span> con el contenido establecido en el artículo 122 y 124 de la LCSP.</text:p>
        </text:list-item>
        <text:list-item>
          <text:p text:style-name="P113"><text:span text:style-name="T2">Informe de justificación de elección del procedimiento y criterios de adjudicación del contrato</text:span>, de D. Alberto Álamo Perera, Letrado del Iltre. Ayuntamiento de Mogán, de fecha 9 de octubre de 2024.</text:p>
        </text:list-item>
        <text:list-item>
          <text:p text:style-name="P113">Consta en el expediente crédito presupuestario preciso para atender a las obligaciones económicas que se deriven de la contratación, con cargo a la partida presupuestaria 163 22700, denominada LIMPIEZA VIARIA; Trabajos de limpieza y aseo, conforme al certificado de compromiso de gasto para ejercicios futuros (2025, 2026, 2027 y 2028) por importe de 9.540.258,71 euros, n.º de operación 220249000068, de fecha 28 de mayo de 2024.</text:p>
        </text:list-item>
        <text:list-item>
          <text:p text:style-name="P113"><text:soft-page-break/><text:span text:style-name="T2">El informe FAVORABLE emitido por el Sr. Secretario General Accidental</text:span> de este Ayuntamiento de fecha 9 de octubre de 2024, en cumplimiento de lo dispuesto en el apartado 8 de la Disposición Adicional tercera de la LCSP.</text:p>
        </text:list-item>
      </text:list>
      <text:p text:style-name="P43"><text:span text:style-name="T51">&gt;VISTO el informe-propuesta emitido por la Jefa del Servicio de Contratación</text:span><text:span text:style-name="T50"> de este Ayuntamiento, de fecha 9 de octubre de 2024, que consta en el expediente, en los mismos términos que el presente.</text:span></text:p>
      <text:p text:style-name="P55"><text:span text:style-name="T60">&gt;VISTO </text:span>Informe favorable de la Intervención municipal de fecha 22 de octubre de 2024.</text:p>
      <text:p text:style-name="P80"/>
      <text:p text:style-name="P78"><text:span text:style-name="T16">&gt;</text:span><text:span text:style-name="T24">VISTO que</text:span><text:span text:style-name="T23"> </text:span><text:span text:style-name="T24">la Junta de Gobierno Local, en sesión celebrada en fecha 29 de octubre de 2024, acuerda: </text:span></text:p>
      <text:p text:style-name="P50"><text:span text:style-name="T2">PRIMERO.-</text:span> Aprobar la tramitación ordinaria del procedimiento de adjudicación del contrato del <text:span text:style-name="T2">«SERVICIO PÚBLICO DE LIMPIEZA VIARIA Y ESPACIOS PÚBLICOS DEL TÉRMINO MUNICIPAL DE MOGÁN»</text:span> <text:span text:style-name="T2">Expte: 13462/2023.</text:span></text:p>
      <text:p text:style-name="P39"><text:span text:style-name="T26">SEGUNDO.- </text:span><text:span text:style-name="T25">Aprobar el Pliego de Prescripciones Técnicas y el Pliego de Cláusulas Administrativas Particulares, tramitado mediante procedimiento abierto, tramitación ordinaria y sujeto a regulación armonizada, que han de regir la adjudicación del contrato del </text:span><text:span text:style-name="T26">«SERVICIO PÚBLICO DE LIMPIEZA VIARIA Y ESPACIOS PÚBLICOS DEL TÉRMINO MUNICIPAL DE MOGÁN»</text:span><text:span text:style-name="T16"> </text:span><text:span text:style-name="T26">Expte: 13462/2023, </text:span><text:span text:style-name="T25">conforme a los criterios de adjudicación propuestos por el Técnico municipal.</text:span></text:p>
      <text:p text:style-name="P39"><text:span text:style-name="T26">TERCERO.-</text:span><text:span text:style-name="T16"> </text:span><text:span text:style-name="T25">Aprobar el expediente de contratación, con un presupuesto base de licitación, que incluye el Impuesto General Indirecto Canario (IGIC), por una cantidad de 8.334 .497,00 euros,</text:span><text:span text:style-name="T16"> </text:span><text:span text:style-name="T25">sin división en lotes</text:span><text:span text:style-name="T26">; </text:span><text:span text:style-name="T25">financiándose</text:span><text:span text:style-name="T16"> </text:span><text:span text:style-name="T25">con cargo a la partida presupuestaria 163 22700, denominada LIMPIEZA VIARIA; Trabajos de limpieza y aseo, conforme al certificado de compromiso de gasto para ejercicios futuros (2025, 2026, 2027 y 2028) por importe de 9.540.258,71 euros, n.º de operación 220249000068, de fecha 28 de mayo de 2024.</text:span></text:p>
      <text:p text:style-name="P50">Tratándose de una tramitación anticipada donde la ejecución de la prestación se iniciará en el ejercicio siguiente, la adjudicación del contrato queda condicionada a la existencia de crédito adecuado y suficiente en el ejercicio económico 2025, para hacer frente a los gastos que del mismo se deriven. </text:p>
      <text:p text:style-name="P50">En todo caso, y de conformidad con lo establecido en el artículo 174 del Texto Refundido de la Ley Reguladora de las Haciendas Locales, aprobado por Real Decreto Legislativo 2/2004, de 5 de marzo, la realización del gasto plurianual el año siguiente quedará subordinada a la existencia de crédito adecuado y suficiente en los correspondientes Presupuestos del Ayuntamiento de Mogán.</text:p>
      <text:p text:style-name="P39"><text:span text:style-name="T25">Disponer la apertura del procedimiento abierto de adjudicación y tramitación ordinaria, con arreglo al Pliego de Prescripciones Técnicas y Pliego de Cláusulas Administrativas Particulares, convocando la adjudicación del contrato referenciado, en cumplimiento del artículo 117 de la LCSP</text:span><text:span text:style-name="T26">.</text:span></text:p>
      <text:p text:style-name="P78"><text:span text:style-name="T17">CUARTO.-</text:span><text:span text:style-name="T16"> Publicar el anuncio de licitación en el perfil del contratante con el contenido contemplado en el anexo III de la Ley 9/2017 de 8 de noviembre, de Contratos del Sector Público, en particular el pliego de clausulas administrativas y el de prescripciones técnicas, en cumplimiento del artículo 63 y 135 de la LCSP, así como publicar el anuncio de licitación en el Diario Oficial de la Unión Europea.</text:span></text:p>
      <text:p text:style-name="P50">En cumplimiento de la Disposición adicional decimoquinta de la LCSP, l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p>
      <text:p text:style-name="P50"><text:span text:style-name="T2">QUINTO.- </text:span>Facultar a la Alcaldía-Presidencia para la suscripción de los contratos administrativos y/o públicos.</text:p>
      <text:p text:style-name="P50"><text:span text:style-name="T2">SEXTO.- </text:span>Dar traslado del acuerdo adoptado a Dña. María Cecilia Santana Díaz (Coordinadora de Área de Medio Ambiente, Servicios Públicos, Obras Públicas y Embellecimiento), a la Unidad Administrativa de Servicios Públicos y a la Intervención de este Ayuntamiento.</text:p>
      <text:p text:style-name="P50"><text:soft-page-break/><text:span text:style-name="T2">&gt; VISTO</text:span> que tras el envío Anuncio al DOUE, se publican en fecha 31 de octubre de 2024 Anuncio de Licitación y Anuncio de Pliegos en la Plataforma de Contratación del Sector Público, concediéndose un plazo de presentación de ofertas que terminaba el día 05 de diciembre de 2024.</text:p>
      <text:p text:style-name="P65"><text:span text:style-name="T33">&gt; </text:span><text:span text:style-name="T35">VISTO que en fecha 09 de diciembre de 2024 se reúne la Mesa de Contratación, en acto no público, para proceder a la apertura y calificación de la documentación administrativa (archivo electrónico nº 1) (CSV </text:span><text:a xlink:type="simple" xlink:href="https://oat.mogan.es:8448/ventanilla/web/validacionFirmas.do?opcion=1&amp;modo=3&amp;csv=P006754aa93417179ab07e816b0c0c02y" text:style-name="Internet_20_link" text:visited-style-name="Visited_20_Internet_20_Link"><text:span text:style-name="T47">P006754aa93417179ab07e816b0c0c02y</text:span></text:a><text:span text:style-name="T21"> </text:span><text:span text:style-name="T35">)</text:span></text:p>
      <text:p text:style-name="P65"><text:span text:style-name="T33">&gt; VISTO que en fecha 09 de diciembre</text:span><text:span text:style-name="T21"> </text:span><text:span text:style-name="T33">de 2024 , se reúne la Mesa de Contratación, en acto público, para proceder a la apertura de la proposición sujeta a evaluación previa (archivo electrónico nº 2),</text:span><text:span text:style-name="T21"> </text:span><text:span text:style-name="T33">( CSV </text:span><text:a xlink:type="simple" xlink:href="https://oat.mogan.es:8448/ventanilla/web/validacionFirmas.do?opcion=1&amp;modo=3&amp;csv=Q006754aa91e1717a2a07e814c0c0c05s" text:style-name="Internet_20_link" text:visited-style-name="Visited_20_Internet_20_Link"><text:span text:style-name="T47">Q006754aa91e1717a2a07e814c0c0c05s</text:span></text:a><text:span text:style-name="T21"> </text:span><text:span text:style-name="T33">)</text:span></text:p>
      <text:p text:style-name="P65"><text:span text:style-name="T33">&gt; VISTO que en fecha 30 de diciembre</text:span><text:span text:style-name="T21"> </text:span><text:span text:style-name="T33">de 2024,</text:span><text:span text:style-name="T21"> </text:span><text:span text:style-name="T33">se reúne la Mesa de Contratación, en acto no público, para proceder a la valoración de las proposiciones sujetas a evaluación previa, tras la emisión del Informe Técnico ( CSV </text:span><text:a xlink:type="simple" xlink:href="https://oat.mogan.es:8448/ventanilla/web/validacionFirmas.do?opcion=1&amp;modo=3&amp;csv=e006754aa90e0f0671f07e9127010c35l" text:style-name="Internet_20_link" text:visited-style-name="Visited_20_Internet_20_Link"><text:span text:style-name="T47">e006754aa90e0f0671f07e9127010c35l</text:span></text:a><text:span text:style-name="T21"> </text:span><text:span text:style-name="T33">)</text:span></text:p>
      <text:p text:style-name="P65"><text:span text:style-name="T33">&gt; VISTO que en fecha 30 de diciembre</text:span><text:span text:style-name="T21"> </text:span><text:span text:style-name="T33">de 2024</text:span><text:span text:style-name="T21"> </text:span><text:span text:style-name="T33">se reúne la Mesa de Contratación,en acto público, para proceder a la apertura de las proposiciones sujetas a evaluación posterior (archivo electrónico nº 3), (CSV </text:span><text:a xlink:type="simple" xlink:href="https://oat.mogan.es:8448/ventanilla/web/validacionFirmas.do?opcion=1&amp;modo=3&amp;csv=U006754aa9081117bcc07e92ec010817s" text:style-name="Internet_20_link" text:visited-style-name="Visited_20_Internet_20_Link"><text:span text:style-name="T47">U006754aa9081117bcc07e92ec010817s</text:span></text:a><text:span text:style-name="T21"> </text:span><text:span text:style-name="T33">)</text:span></text:p>
      <text:p text:style-name="P65"><text:span text:style-name="T33">&gt; VISTO que en fecha 10 de enero de 2025 se reúne la Mesa de Contratación,en acto no público, para proceder a la valoración de las proposiciones sujetas a evaluación posterior, considerándose que existen ofertas presuntamente anormales, debiendo requerirse para su justificación (CSV </text:span><text:a xlink:type="simple" xlink:href="https://oat.mogan.es:8448/ventanilla/web/validacionFirmas.do?opcion=1&amp;modo=3&amp;csv=B006754aa905110ef0307e903b010907U" text:style-name="Internet_20_link" text:visited-style-name="Visited_20_Internet_20_Link"><text:span text:style-name="T47">B006754aa905110ef0307e903b010907U</text:span></text:a><text:span text:style-name="T21"> </text:span><text:span text:style-name="T33">). En fecha 15 de enero de 2025 se celebra Mesa únicamente para introducir en la PLACSP la información de la Mesa anteriormente celebrada (CSV </text:span><text:a xlink:type="simple" xlink:href="https://oat.mogan.es:8448/ventanilla/web/validacionFirmas.do?opcion=1&amp;modo=3&amp;csv=I006754aa93911096eb07e904c0109092" text:style-name="Internet_20_link" text:visited-style-name="Visited_20_Internet_20_Link"><text:span text:style-name="T47">I006754aa93911096eb07e904c0109092</text:span></text:a><text:span text:style-name="T21"> </text:span><text:span text:style-name="T33">)</text:span></text:p>
      <text:p text:style-name="P65"><text:span text:style-name="T33">&gt; VISTO que en fecha 27 de enero de 2025 se reúne la Mesa de Contratación,en acto no público, para proceder a la valoración de las proposiciones sujetas a evaluación posterior y considerar al licitador propuesto como adjudicatario, (archivo electrónico nº 3), (CSV </text:span><text:a xlink:type="simple" xlink:href="https://oat.mogan.es:8448/ventanilla/web/validacionFirmas.do?opcion=1&amp;modo=3&amp;csv=K006754aa91d1c090e407e9353010706H" text:style-name="Internet_20_link" text:visited-style-name="Visited_20_Internet_20_Link"><text:span text:style-name="T47">K006754aa91d1c090e407e9353010706H</text:span></text:a><text:span text:style-name="T33"> )</text:span></text:p>
      <text:p text:style-name="P39"><text:span text:style-name="T26">&gt;VISTO </text:span><text:span text:style-name="T25">que existe el crédito presupuestario preciso para atender a las obligaciones económicas que se deriven de la contratación, con cargo a las partidas presupuestarias 163 22700 LIMPIEZA VIARIA; Trabajos de limpieza y aseo, del presupuesto corriente del Ayuntamiento de Mogán año 2025, por importe de 2.268.429,16 euros, según documento de RC que consta en el expediente, de fecha 03 de enero de 2025, con N.º de operación 220249000068 y compromiso de gasto para los años 2026, 2027 y 2028 por importe total de 7.271.829,55 euros con cargo a misma partida presupuestaria, N.º de operación 220249000068 y fecha 03 de enero de 2025.</text:span></text:p>
      <text:p text:style-name="P50">En todo caso, y de conformidad con lo establecido en el artículo 174 del Texto Refundido de la Ley Reguladora de las Haciendas Locales, aprobado por Real Decreto Legislativo 2/2004, de 5 de marzo, la realización del gasto plurianual el año siguiente quedará subordinada a la existencia de crédito adecuado y suficiente en los correspondientes Presupuestos del Ayuntamiento de Mogán. </text:p>
      <text:p text:style-name="P50"><text:span text:style-name="T2">&gt;CONSIDERANDO</text:span> que de conformidad con lo establecido en la Disposición Adicional Segunda de la LCSP, la adopción de este acuerdo es competencia de la Junta de Gobierno Local en virtud de las delegaciones de competencias acordadas en Pleno celebrado en sesión ordinaria el día 7 de julio de 2023.</text:p>
      <text:p text:style-name="P53">Por todo ello PROPONGO, a la Junta de Gobierno Local:</text:p>
      <text:p text:style-name="P50"><text:span text:style-name="T2">PRIMERO.- </text:span>Declarar válido el acto de licitación.</text:p>
      <text:p text:style-name="P50"><text:span text:style-name="T2">SEGUNDO.-</text:span> Aceptar los acuerdos adoptados en las Mesas de Contratación celebradas en relación con la meritada licitación.</text:p>
      <text:p text:style-name="P80"/>
      <text:p text:style-name="P53">TERCERO.- Declarar confidencial, los siguientes documentos:</text:p>
      <text:p text:style-name="P80"/>
      <text:p text:style-name="P39"><text:span text:style-name="T31">-Respecto a la oferta presentada por la entidad AYAGAURES MEDIOAMBIENTE, S.L.U. </text:span><text:span text:style-name="T26">- CIF: B35276997 </text:span></text:p>
      <text:p text:style-name="P53">1.- PLAN ANUAL DE BARRIDO .</text:p>
      <text:p text:style-name="P53">- Página 6, hasta página 17</text:p>
      <text:p text:style-name="P53">2.- PLAN ANUAL DE VACIADO DE PAPELERAS .</text:p>
      <text:p text:style-name="P53">- Página 19 hasta página 23</text:p>
      <text:p text:style-name="P53"><text:soft-page-break/>3.- PLAN ANUAL DE BALDEO .- Página 24 hasta página 27 </text:p>
      <text:p text:style-name="P53">4.- PLAN ANUAL DE BALDEO Y DESINFECCIÓN DE PARQUES INFANTILES Y AREAS BIOSALUDABLES .</text:p>
      <text:p text:style-name="P53">- Página 29 hasta el punto 4.4.4 acciones puntuales página 34</text:p>
      <text:p text:style-name="P53">5.- PLAN ANUAL DE SERVICIOS ESPECÍFICOS. </text:p>
      <text:p text:style-name="P53">6.- PROTOCOLO DE ACTUACIÓN DE LIMPIEZAS LOCALIZADAS </text:p>
      <text:p text:style-name="P53">7.- PLAN ANUAL DE PERSONAL </text:p>
      <text:p text:style-name="P53">8.- DEPENDENCIAS DEL SERVICIO .</text:p>
      <text:p text:style-name="P53">- Página 36 hasta la 61; ANEXOS hasta página 7</text:p>
      <text:p text:style-name="P54">-Respecto a la oferta presentada por la entidad FCC MEDIO AMBIENTE, S.A.U. - CIF: A28541639</text:p>
      <text:p text:style-name="P53">1.- PLAN ANUAL DE BARRIDO </text:p>
      <text:p text:style-name="P53">Página 3 hasta la página 16 apartado 1.8 Programa de Comunicación y Concienciación Ciudadana Página 17 hasta página 27 </text:p>
      <text:p text:style-name="P53">2.- PLAN ANUAL DE VACIADO DE PAPELERAS </text:p>
      <text:p text:style-name="P53">Página 28 hasta la página 34 </text:p>
      <text:p text:style-name="P53">3.- PLAN ANUAL DE BALDEO </text:p>
      <text:p text:style-name="P53">Página 35 hasta la página 40 </text:p>
      <text:p text:style-name="P53">4.- PLAN ANUAL DE BALDEO Y DESINFECCIÓN DE PARQUES INFANTILES Y ÁREAS BIOSALUDABLES </text:p>
      <text:p text:style-name="P53">Página 41 hasta la página 45 </text:p>
      <text:p text:style-name="P53">5.- PLAN ANUAL DE SERVICIOS ESPECÍFICOS </text:p>
      <text:p text:style-name="P53">6.- PROTOCOLO DE ACTUACIÓN DE LIMPIEZAS LOCALIZADAS </text:p>
      <text:p text:style-name="P53">7.- PLAN ANUAL DE PERSONAL </text:p>
      <text:p text:style-name="P53">Página 46 hasta la página 62 Apartado «6.3. Mantenimiento, Limpieza y Desinfección de Parques Caninos» </text:p>
      <text:p text:style-name="P53">Página 65 hasta la página 82 </text:p>
      <text:p text:style-name="P53">8.- DEPENDENCIAS DEL SERVICIO </text:p>
      <text:p text:style-name="P53">Página 86 hasta la Página 82 </text:p>
      <text:p text:style-name="P54">-Respecto a la oferta presentada por la entidad VALORIZA SERVICIOS MEDIOAMBIENTALES, S.A. - CIF: A28760692</text:p>
      <text:p text:style-name="P53">1.- PLAN ANUAL DE BARRIDO Página 7 a partir del punto 1.3. Barrido manual de aceras, calzadas y viales hasta la página 26 </text:p>
      <text:p text:style-name="P53">2.- PLAN ANUAL DE VACIADO DE PAPELERAS </text:p>
      <text:p text:style-name="P53">Página 27 hasta la página 32 </text:p>
      <text:p text:style-name="P53">3.- PLAN ANUAL DE BALDEO </text:p>
      <text:p text:style-name="P53">Página 33 hasta la página 39 </text:p>
      <text:p text:style-name="P53">4.- PLAN ANUAL DE BALDEO Y DESINFECCIÓN DE PARQUES INFANTILES Y ÁREAS BIOSALUDABLES </text:p>
      <text:p text:style-name="P53">5.- PLAN ANUAL DE SERVICIOS ESPECÍFICOS. </text:p>
      <text:p text:style-name="P53"><text:soft-page-break/>6.- PROTOCOLO DE ACTUACIÓN DE LIMPIEZAS LOCALIZADAS </text:p>
      <text:p text:style-name="P53">7.- PLAN ANUAL DE PERSONAL </text:p>
      <text:p text:style-name="P53">8.- DEPENDENCIAS DEL SERVICIO </text:p>
      <text:p text:style-name="P53">Página 40 hasta la página 72 </text:p>
      <text:p text:style-name="P39"><text:span text:style-name="T26">CUARTO.-</text:span><text:span text:style-name="T16"> </text:span><text:span text:style-name="T25">Considerar propuesto como adjudicatario</text:span><text:span text:style-name="T16"> </text:span><text:span text:style-name="T25">del</text:span><text:span text:style-name="T16"> </text:span><text:span text:style-name="T26">«SERVICIO PÚBLICO DE LIMPIEZA VIARIA Y ESPACIOS PÚBLICOS DEL TÉRMINO MUNICIPAL DE MOGÁN» MEDIANTE PROCEDIMIENTO ABIERTO DE ADJUDICACIÓN Y TRAMITACIÓN ORDINARIA, SUJETO A REGULACIÓN ARMONIZADA., EXP: 13462/2023, a la entidad FCC MEDIO AMBIENTE, S.A.U. - CIF: A28541639, ofertándose respecto a</text:span><text:span text:style-name="T16"> </text:span><text:span text:style-name="T26">los criterios sujetos a evaluación posterior (ver valoración ofertas en el Informe Técnico de fecha 24 de enero de 2025):</text:span><text:span text:style-name="T16"> </text:span></text:p>
      <text:p text:style-name="P39"><text:span text:style-name="T25">-Importe de </text:span><text:span text:style-name="T26">OCHO MILLONES OCHOCIENTOS MIL DOSCIENTOS DIECINUEVE EUROS CON NOVENTA Y CINCO CÉNTIMOS (8.800.219,95 ), </text:span><text:span text:style-name="T25">IGIC </text:span><text:span text:style-name="T26">SEISCIENTOS DIECISÉIS MIL QUINCE EUROS CON CUARENTA CÉNTIMOS (616.015,40 ), </text:span><text:span text:style-name="T25">siendo el importe total (IGIC incluido) </text:span><text:span text:style-name="T26">NUEVE MILLONES CUATROCIENTOS DIECISÉIS MIL DOSCIENTOS TREINTA Y CINCO EUROS CON TREINTA Y CINCO CÉNTIMOS (9.416.235,35 ), </text:span><text:span text:style-name="T25">referido a la totalidad de su duración (4 años), el cual supone un porcentaje de baja de </text:span><text:span text:style-name="T26">1,30%, </text:span><text:span text:style-name="T25">respecto del presupuesto Base de Licitación.</text:span></text:p>
      <text:list xml:id="list3157905364305928018" text:style-name="L20">
        <text:list-item>
          <text:p text:style-name="P115"><text:span text:style-name="T49">OFERTA PORCENTUAL</text:span> <text:span text:style-name="T48">a los precios unitarios por prestación de servicios de limpieza en eventos y mercadillos 1,30 %</text:span></text:p>
        </text:list-item>
      </text:list>
      <text:p text:style-name="P69"><text:span text:style-name="T16">(La Memoria establece,en su apartado 13 que: </text:span>El pago de los servicios en los mercadillos y eventos se encuentran incluidas dentro del proyecto económico figurando como una partida económica anual de cincuenta mil euros (50.000 ), y serán abonadas al contratista previa justificación del gasto realizado acompañado de una relación valorada de los trabajos realizados y los medios materiales utilizados según los precios unitarios establecidos en el Anejo III del PPT con el porcentaje de descuento ofertado). </text:p>
      <text:list xml:id="list567902466135773329" text:style-name="L21">
        <text:list-item>
          <text:p text:style-name="P114">MEJORAS PARA LA PRESTACIÓN DEL SERVICIO:</text:p>
          <text:list>
            <text:list-item>
              <text:p text:style-name="P126"><text:span text:style-name="T38">SI</text:span><text:span text:style-name="T26">/NO</text:span><text:span text:style-name="T25">(tachar lo que proceda) se compromete a adscribir al servicio dos vehículos tipo Renault Kangoo o similar para uso de la inspección municipal, estos vehículos estarán en posesión del Ayuntamiento de Mogán durante toda la ejecución del contrato</text:span></text:p>
            </text:list-item>
            <text:list-item>
              <text:p text:style-name="P126"><text:span text:style-name="T38">SI</text:span><text:span text:style-name="T26">/NO</text:span><text:span text:style-name="T25">(tachar lo que proceda) se compromete a añadir Peones de barrido manual a media jornada sábados, domingos y lunes. En caso afirmativo (tachar lo que proceda) UNO,DOS, TRES, CUATRO,CINCO,</text:span><text:span text:style-name="T37">SEIS</text:span></text:p>
            </text:list-item>
            <text:list-item>
              <text:p text:style-name="P126"><text:span text:style-name="T38">SI</text:span><text:span text:style-name="T26">/NO </text:span><text:span text:style-name="T25">(tachar lo que proceda) se compromete a añadir una Bolsa de horas anuales , sin cargo al contrato, destinadas a servicios extraordinarios de limpieza. En caso afirmativo (tachar lo que proceda) 150 horas, 350 horas, </text:span><text:span text:style-name="T37">600 horas</text:span></text:p>
            </text:list-item>
            <text:list-item>
              <text:p text:style-name="P126"><text:span text:style-name="T38">SI</text:span><text:span text:style-name="T26">/NO </text:span><text:span text:style-name="T25">(tachar lo que proceda) se compromete a añadir una barredora peatonal eléctrica de mano al servicio</text:span></text:p>
            </text:list-item>
            <text:list-item>
              <text:p text:style-name="P126"><text:span text:style-name="T38">SI</text:span><text:span text:style-name="T26">/NO </text:span><text:span text:style-name="T25">(tachar lo que proceda) se compromete a la elaboración de programa de encuestas telefónicas para conocer el nivel de satisfacción de la ciudadanía con los servicios prestados. Se</text:span><text:span text:style-name="T16"> </text:span><text:span text:style-name="T25">realizarán, al menos 500 encuestas a residentes en el municipio de Mogán, distribuidas en tres fases: La primera, al inicio del contrato; la segunda, a los dos años de ejecución del contrato; y la tercera, en el último año de ejecución del contrato, remitiendo, para cada fase, un informe de los resultados de las encuestas.</text:span></text:p>
            </text:list-item>
            <text:list-item>
              <text:p text:style-name="P126"><text:span text:style-name="T38">SI</text:span><text:span text:style-name="T26">/NO </text:span><text:span text:style-name="T25">(tachar lo que proceda) se compromete a la realización de una campaña de concienciación ciudadana sobre la recogida de heces de sus mascotas en los espacios públicos. En caso afirmativo, se compromete a su realización en DOS/CUATRO/</text:span><text:span text:style-name="T37">OCHO</text:span><text:span text:style-name="T16"> </text:span><text:span text:style-name="T25">(tachar lo que proceda) eventos anuales durante la vigencia del contrato.</text:span></text:p>
            </text:list-item>
          </text:list>
        </text:list-item>
        <text:list-item>
          <text:p text:style-name="P114">BUENAS PRÁCTICAS MEDIOAMBIENTALES:</text:p>
          <text:list>
            <text:list-item>
              <text:p text:style-name="P126"><text:span text:style-name="T38">SI</text:span><text:span text:style-name="T26">/NO </text:span><text:span text:style-name="T25">(tachar lo que proceda) se compromete a realizar un curso de conducción eficiente para el personal del servicio que utilice vehículos, que permitan reducir el consumo energético y las las emisiones de Gases de Efecto Invernadero.</text:span></text:p>
            </text:list-item>
            <text:list-item>
              <text:p text:style-name="P126"><text:span text:style-name="T38">SI</text:span><text:span text:style-name="T26">/NO </text:span><text:span text:style-name="T25">(tachar lo que proceda) se compromete a la utilización de bolsas de basura que no estén fabricadas con plásticos halogenados y serán recicladas en, como mínimo, un 80%.</text:span></text:p>
            </text:list-item>
            <text:list-item>
              <text:p text:style-name="P126"><text:soft-page-break/><text:span text:style-name="T38">SI</text:span><text:span text:style-name="T26">/NO </text:span><text:span text:style-name="T25">(tachar lo que proceda) se compromete a la utilización de productos de limpieza ecológicos acreditados mediante la disposición de etiqueta ecológica de la UE.</text:span></text:p>
            </text:list-item>
          </text:list>
        </text:list-item>
      </text:list>
      <text:p text:style-name="P39"><text:span text:style-name="T50">El contrato tendrá una duración de CUATRO (4) AÑOS (El acta de inicio del servicio se deberá rubricar en un plazo máxim</text:span><text:span text:style-name="T25">o de</text:span><text:span text:style-name="T16"> </text:span><text:span text:style-name="T25">diez días después de formalizado el contrato. El inicio de la ejecución del </text:span><text:span text:style-name="T25">servicio prevista será el día 02 de enero de 2025, o bien</text:span><text:span text:style-name="T16"> </text:span><text:span text:style-name="T25">aquella fecha que se establezca en el acta de inicio del servicio, la fecha de inicio de la prestación dará comienzo</text:span><text:span text:style-name="T16"> </text:span><text:span text:style-name="T25">al cómputo del plazo</text:span><text:span text:style-name="T16"> </text:span><text:span text:style-name="T25">de la duración del contrato. Dicho plazo de duración podrá ser prorrogado, de conformidad con lo establecido en el artículo 29 de la LCSP, por UNA (1) anualidad adicional hasta alcanzar el contrato una duración máxima de CINCO (5) años, incluida la prórroga. Para el inicio del contrato se estará a lo establecido en el Pliego de Prescripciones Técnicas), de conformidad con lo establecido en la cláusula 10 del Pliego de Cláusulas Administrativas y Pliego de Prescripciones Técnicas</text:span><text:span text:style-name="T16"> </text:span><text:span text:style-name="T31">y, de acuerdo con los términos de su oferta en relación a los restantes criterios de adjudicación,</text:span><text:span text:style-name="T16"> </text:span><text:span text:style-name="T26">relativos a la oferta sujeta a evaluación previa (ver Informe Técnico de fecha 23 de diciembre de 2024, y Mesa de Contratación celebrada en fecha 30 de diciembre</text:span><text:span text:style-name="T16"> </text:span><text:span text:style-name="T26">de 2024)</text:span><text:span text:style-name="T16"> </text:span><text:span text:style-name="T25">y, atendiendo, en todo caso, al pliego de cláusulas administrativas particulares y al pliego de prescripciones técnicas,</text:span><text:span text:style-name="T16"> </text:span><text:span text:style-name="T25">al considerarse que es la oferta más ventajosa, atendiendo al </text:span><text:span text:style-name="T30">orden decreciente </text:span><text:span text:style-name="T25">siguiente en que han quedado clasificadas las ofertas presentadas, admitidas y que no han sido declaradas anormales o desproporcionadas:</text:span></text:p>
      <table:table table:name="Tabla12" table:style-name="Tabla12">
        <table:table-column table:style-name="Tabla12.A" table:number-columns-repeated="4"/>
        <table:table-row>
          <table:table-cell table:style-name="Tabla12.A1" table:number-columns-spanned="4" office:value-type="string">
            <text:p text:style-name="P86">PUNTUACIÓN FINAL POR ORDEN DECRECIENTE</text:p>
          </table:table-cell>
          <table:covered-table-cell/>
          <table:covered-table-cell/>
          <table:covered-table-cell/>
        </table:table-row>
        <table:table-row>
          <table:table-cell table:style-name="Tabla12.A2" office:value-type="string">
            <text:p text:style-name="P86">LICITADORAS</text:p>
          </table:table-cell>
          <table:table-cell table:style-name="Tabla12.A2" office:value-type="string">
            <text:p text:style-name="P86">CRITERIOS SUJETOS A JUICIO DE VALOR</text:p>
          </table:table-cell>
          <table:table-cell table:style-name="Tabla12.A2" office:value-type="string">
            <text:p text:style-name="P86">CRITERIOS SUJETOS A VALORACIÓN AUTOMÁTICA</text:p>
          </table:table-cell>
          <table:table-cell table:style-name="Tabla12.D2" office:value-type="string">
            <text:p text:style-name="P86">TOTA</text:p>
          </table:table-cell>
        </table:table-row>
        <table:table-row>
          <table:table-cell table:style-name="Tabla12.A2" office:value-type="string">
            <text:p text:style-name="P85">FOMENTO</text:p>
          </table:table-cell>
          <table:table-cell table:style-name="Tabla12.B3" office:value-type="float" office:value="31.87">
            <text:p text:style-name="P84">31,87</text:p>
          </table:table-cell>
          <table:table-cell table:style-name="Tabla12.B3" office:value-type="float" office:value="45.92">
            <text:p text:style-name="P84">45,92</text:p>
          </table:table-cell>
          <table:table-cell table:style-name="Tabla12.D2" office:value-type="string">
            <text:p text:style-name="P86">77,79 PUNTOS</text:p>
          </table:table-cell>
        </table:table-row>
        <table:table-row>
          <table:table-cell table:style-name="Tabla12.A2" office:value-type="string">
            <text:p text:style-name="P85">AYAGAURES</text:p>
          </table:table-cell>
          <table:table-cell table:style-name="Tabla12.B3" office:value-type="float" office:value="13.33">
            <text:p text:style-name="P84">13,33</text:p>
          </table:table-cell>
          <table:table-cell table:style-name="Tabla12.B3" office:value-type="float" office:value="59">
            <text:p text:style-name="P84">59</text:p>
          </table:table-cell>
          <table:table-cell table:style-name="Tabla12.D2" office:value-type="string">
            <text:p text:style-name="P86">72,33 PUNTOS</text:p>
          </table:table-cell>
        </table:table-row>
        <table:table-row>
          <table:table-cell table:style-name="Tabla12.A2" office:value-type="string">
            <text:p text:style-name="P85">VALORIZA</text:p>
          </table:table-cell>
          <table:table-cell table:style-name="Tabla12.B3" office:value-type="float" office:value="16.64">
            <text:p text:style-name="P84">16,64</text:p>
          </table:table-cell>
          <table:table-cell table:style-name="Tabla12.B3" office:value-type="float" office:value="39.48">
            <text:p text:style-name="P84">39,48</text:p>
          </table:table-cell>
          <table:table-cell table:style-name="Tabla12.D2" office:value-type="string">
            <text:p text:style-name="P86">56,12 PUNTOS</text:p>
          </table:table-cell>
        </table:table-row>
      </table:table>
      <text:p text:style-name="P39"><text:span text:style-name="T25">*Establece el Pliego de Cláusulas Administrativas que: Tratándose de una tramitación anticipada donde la ejecución de la prestación se iniciará</text:span><text:span text:style-name="T16"> </text:span><text:span text:style-name="T25">en el ejercicio siguiente, la adjudicación del contrato queda condicionada a la existencia de crédito adecuado y suficiente en el ejercicio económico 2025, para hacer frente a los gastos que del mismo se deriven.</text:span></text:p>
      <text:p text:style-name="P50">*Existe el crédito presupuestario preciso para atender a las obligaciones económicas que se deriven de la contratación, con cargo a las partidas presupuestarias 163 22700 LIMPIEZA VIARIA; Trabajos de limpieza y aseo, del presupuesto corriente del Ayuntamiento de Mogán año 2025, por importe de 2.268.429,16 euros, según documento de RC que consta en el expediente, de fecha 03 de enero de 2025, con N.º de operación 220249000068 y compromiso de gasto para los años 2026, 2027 y 2028 por importe total de 7.271.829,55 euros con cargo a misma partida presupuestaria, N.º de operación 220249000068 y fecha 03 de enero de 2025.</text:p>
      <text:p text:style-name="P50">En todo caso, y de conformidad con lo establecido en el artículo 174 del Texto Refundido de la Ley Reguladora de las Haciendas Locales, aprobado por Real Decreto Legislativo 2/2004, de 5 de marzo, la realización del gasto plurianual el año siguiente quedará subordinada a la existencia de crédito adecuado y suficiente en los correspondientes Presupuestos del Ayuntamiento de Mogán. </text:p>
      <text:p text:style-name="P39"><text:span text:style-name="T26">QUINTO.- Requerir a la entidad</text:span><text:span text:style-name="T16"> </text:span><text:span text:style-name="T25">propuesta como adjudicataria del contrato, para que dentro del plazo de </text:span><text:span text:style-name="T26">DIEZ</text:span><text:span text:style-name="T23"> </text:span><text:span text:style-name="T31">(10) días hábiles</text:span><text:span text:style-name="T25">, a contar desde el siguiente a aquél en que se haya publicado el requerimiento, presente la documentación que se indica en la cláusula 19 del Pliego de Cláusulas Administrativas Particulares que rige la meritada licitación. </text:span></text:p>
      <text:p text:style-name="P75"><text:soft-page-break/><text:span text:style-name="T23">Respecto a la garantía definitiva, </text:span><text:span text:style-name="T16">correspondiente a un importe del 5 por 100 del precio final ofertado, excluido el I.G.I.C., debe depositar una garantía definitiva por importe de</text:span><text:span text:style-name="T23"> </text:span><text:span text:style-name="T24">440.011 euros.</text:span><text:span text:style-name="T16"> Deberá depositarse su importe, o la documentación acreditativa correspondiente, en la Tesorería General del Ayuntamiento de Mogán, tal como establece el Pliego de Cláusulas Administrativas que rige la licitación </text:span><text:span text:style-name="T16">(Los avales y los certificados de seguro de caución deberán estar bastanteados por el Servicio Jurídico del Ayuntamiento de Mogán).</text:span></text:p>
      <text:p text:style-name="P75"><text:span text:style-name="T17">SEXTO.- </text:span><text:span text:style-name="T16">Notificar el acuerdo adoptado a los interesados, a Dña. María Cecilia Santana Díaz (Coordinadora de Área de Medio Ambiente, Servicios Públicos, Obras Públicas y Embellecimiento), a la Unidad Administrativa de Servicios Públicos y a la Tesorería e Intervención de este Ayuntamiento, a los efectos oportunos.”</text:span></text:p>
      <text:p text:style-name="P64"><text:span text:style-name="T47"><text:tab/></text:span>Considerando que la adopción de este acuerdo es competencia de la Junta de Gobierno Local, en virtud de las delegaciones de competencia acordadas en el Pleno celebrado en sesión ordinaria el día 7 de julio de 2023.</text:p>
      <text:p text:style-name="P20"><text:span text:style-name="Strong_20_Emphasis"><text:span text:style-name="T39"><text:tab/>La Junta de Gobierno Local, acuerda aprobar la propuesta emitida en los términos que se recogen precedentemente.</text:span></text:span></text:p>
      <text:p text:style-name="P20"><text:span text:style-name="Strong_20_Emphasis"><text:span text:style-name="T39"/></text:span></text:p>
      <text:p text:style-name="P20"><text:span text:style-name="Strong_20_Emphasis"><text:span text:style-name="T20"/></text:span></text:p>
      <text:p text:style-name="P66"><text:span text:style-name="T16"><text:tab/>Y no habiendo más asuntos que tratar, por la Presidencia se levanta la sesión, siendo las doce horas, diecisiete minutos del día al comienzo indicado, de todo lo cual, yo como Secretario General Accidental doy fe.</text:span> </text:p>
      <text:p text:style-name="Text_20_body"/>
      <text:p text:style-name="P68"><text:span text:style-name="T17">LA PRESIDENTA, <text:tab/><text:tab/><text:tab/><text:tab/>EL SECRETARIO GENERAL ACCIDENTAL,</text:span> </text:p>
      <text:p text:style-name="Text_20_body"/>
      <text:p text:style-name="P18"/>
      <text:p text:style-name="P96"><text:span text:style-name="T83">Diligencia para hacer constar que el acta de la Junta de Gobierno Local de fecha </text:span><text:span text:style-name="T84">28 de enero de 2025, en sesión extraordinaria y urgente, </text:span><text:span text:style-name="T83">ha sido aprobada por dicho órgano en la sesión celebrada el día </text:span><text:span text:style-name="T84">4 de febrero de 2025.</text:span></text:p>
      <text:p text:style-name="P97"/>
      <text:p text:style-name="P97">Y para que conste, firmo la presente en Mogán, a fecha indicada en la firma electrónica.<text:tab/></text:p>
      <text:p text:style-name="P97"/>
      <text:p text:style-name="P97"><text:tab/><text:tab/><text:tab/> <text:s text:c="10"/>El Secretario General Accidental,</text:p>
      <text:p text:style-name="P98"><text:tab/><text:tab/> <text:tab/> <text:s text:c="13"/>Fdo.: David Chao Castro</text:p>
      <table:table table:name="Tabla13" table:style-name="Tabla13">
        <table:table-column table:style-name="Tabla13.A"/>
        <table:table-column table:style-name="Tabla13.B"/>
        <table:table-column table:style-name="Tabla13.C"/>
        <table:table-row>
          <table:table-cell table:style-name="Tabla13.A1" office:value-type="string">
            <text:p text:style-name="P18"/>
          </table:table-cell>
          <table:table-cell table:style-name="Tabla13.A1" office:value-type="string">
            <text:p text:style-name="P18"/>
          </table:table-cell>
          <table:table-cell table:style-name="Tabla13.A1" office:value-type="string">
            <text:p text:style-name="P18"/>
          </table:table-cell>
        </table:table-row>
      </table:table>
      <text:p text:style-name="P18"/>
      <text:p text:style-name="P18"/>
      <text:p text:style-name="P18"/>
      <table:table table:name="Table4" table:style-name="Table4">
        <table:table-column table:style-name="Table4.A"/>
        <table:table-column table:style-name="Table4.B"/>
        <table:table-column table:style-name="Table4.C"/>
        <table:table-row>
          <table:table-cell table:style-name="Table4.A1" office:value-type="string">
            <text:p text:style-name="P18"/>
          </table:table-cell>
          <table:table-cell table:style-name="Table4.A1" office:value-type="string">
            <text:p text:style-name="P18"/>
          </table:table-cell>
          <table:table-cell table:style-name="Table4.A1" office:value-type="string">
            <text:p text:style-name="P18"/>
          </table:table-cell>
        </table:table-row>
      </table:table>
      <text:p text:style-name="P18"/>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2" svg:font-family="Arial"/>
    <style:font-face style:name="Arial3" svg:font-family="Arial, Helvetica, sans-serif"/>
    <style:font-face style:name="Arial4" svg:font-family="Arial, sans-serif"/>
    <style:font-face style:name="Arial5" svg:font-family="Arial, serif"/>
    <style:font-face style:name="ArialMT" svg:font-family="ArialMT, sans-serif"/>
    <style:font-face style:name="Helvetica" svg:font-family="Helvetica, sans-serif"/>
    <style:font-face style:name="OpenSymbol" svg:font-family="OpenSymbol"/>
    <style:font-face style:name="Times New Roman1" svg:font-family="'Times New Roman', serif"/>
    <style:font-face style:name="Courier New" svg:font-family="'Courier New'" style:font-family-generic="modern" style:font-pitch="fixed"/>
    <style:font-face style:name="NSimSun" svg:font-family="NSimSun"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style:font-name="Arial"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name="Arial" fo:font-size="10pt"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Arial" fo:font-weight="normal"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0pt" fo:font-style="normal" fo:font-weight="normal"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normal"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0pt" fo:font-weight="normal"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0pt" fo:font-style="normal" fo:font-weight="normal"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normal"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1"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Heading_20_4" style:display-name="Heading 4" style:family="paragraph" style:parent-style-name="Heading" style:next-style-name="Text_20_body" style:default-outline-level="4" style:class="text">
      <style:text-properties fo:font-size="10pt" fo:font-style="normal" fo:font-weight="normal" style:font-size-asian="85%" style:font-style-asian="italic" style:font-weight-asian="bold" style:font-size-complex="85%" style:font-style-complex="italic" style:font-weight-complex="bold"/>
    </style:style>
    <style:style style:name="Heading_20_6" style:display-name="Heading 6" style:family="paragraph" style:parent-style-name="Heading" style:next-style-name="Text_20_body" style:default-outline-level="6" style:class="text">
      <style:text-properties fo:font-size="10pt" fo:font-weight="normal" style:font-size-asian="75%" style:font-weight-asian="bold" style:font-size-complex="75%"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10pt" style:font-size-asian="6pt" style:font-size-complex="6pt"/>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Arial" fo:font-size="10pt" style:font-name-asian="NSimSun" style:font-size-asian="10pt" style:font-name-complex="Courier New" style:font-size-complex="10pt"/>
    </style:style>
    <style:style style:name="Quotations" style:family="paragraph" style:parent-style-name="Standard" style:class="html">
      <style:paragraph-properties fo:margin-left="1cm" fo:margin-right="1cm" fo:margin-top="0cm" fo:margin-bottom="0.499cm" fo:text-indent="0cm" style:auto-text-indent="false"/>
    </style:style>
    <style:style style:name="Sender" style:family="paragraph" style:parent-style-name="Standard" style:class="extra">
      <style:paragraph-properties fo:margin-top="0cm" fo:margin-bottom="0.106cm" text:number-lines="false" text:line-number="0"/>
    </style:style>
    <style:style style:name="Salutation" style:family="paragraph" style:parent-style-name="Standard" style:class="text">
      <style:paragraph-properties text:number-lines="false" text:line-number="0"/>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Heading_20_10" style:display-name="Heading 10" style:family="paragraph" style:parent-style-name="Heading" style:next-style-name="Text_20_body" style:default-outline-level="10" style:class="text">
      <style:text-properties fo:font-size="10pt" fo:font-weight="normal"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10pt" fo:font-weight="normal"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10pt" fo:font-weight="normal" style:font-size-asian="75%" style:font-weight-asian="bold" style:font-size-complex="75%" style:font-weight-complex="bold"/>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Signature" style:family="paragraph" style:parent-style-name="Standard" style:class="text">
      <style:paragraph-properties text:number-lines="false" text:line-number="0"/>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style:font-name-asian="OpenSymbol" style:font-name-complex="OpenSymbol"/>
    </style:style>
    <style:style style:name="Numbering_20_Symbols" style:display-name="Numbering Symbols"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04cm" fo:margin-left="0.079cm" fo:margin-right="0.014cm" table:align="margins"/>
    </style:style>
    <style:style style:name="Table1.A" style:family="table-column">
      <style:table-column-properties style:column-width="13.06cm" style:rel-column-width="52174*"/>
    </style:style>
    <style:style style:name="Table1.B" style:family="table-column">
      <style:table-column-properties style:column-width="3.344cm" style:rel-column-width="13361*"/>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MP5"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MP6"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MP7" style:family="paragraph" style:parent-style-name="Heading">
      <style:paragraph-properties>
        <style:tab-stops/>
      </style:paragraph-properties>
      <style:text-properties style:font-name="Arial1"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18"><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1</text:page-number></text:span></text:span><text:span text:style-name="Fuente_20_de_20_párrafo_20_predeter."><text:span text:style-name="MT1"> de </text:span></text:span><text:span text:style-name="Fuente_20_de_20_párrafo_20_predeter."><text:span text:style-name="MT1"><text:page-count>38</text:page-count></text:span></text:span></text:p>
            </table:table-cell>
          </table:table-row>
          <table:table-row>
            <table:table-cell table:style-name="Table1.A1" table:number-columns-spanned="2" office:value-type="string">
              <text:p text:style-name="MP3">Unidad administrativa de Secretaría</text:p>
              <text:p text:style-name="MP4"/>
              <text:p text:style-name="MP4"/>
              <text:p text:style-name="MP5"/>
            </table:table-cell>
            <table:covered-table-cell/>
          </table:table-row>
        </table:table>
        <text:p text:style-name="MP6"/>
      </style:header>
      <style:header-left>
        <table:table table:name="Table2" table:style-name="Table2">
          <table:table-column table:style-name="Table2.A"/>
          <table:table-column table:style-name="Table2.B"/>
          <table:table-row>
            <table:table-cell table:style-name="Table2.A1" office:value-type="string">
              <text:p text:style-name="MP4"/>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36</text:page-number></text:span></text:span><text:span text:style-name="Fuente_20_de_20_párrafo_20_predeter."><text:span text:style-name="MT1"> de </text:span></text:span><text:span text:style-name="Fuente_20_de_20_párrafo_20_predeter."><text:span text:style-name="MT1"><text:page-count>38</text:page-count></text:span></text:span></text:p>
            </table:table-cell>
          </table:table-row>
        </table:table>
        <text:p text:style-name="MP7"/>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5-05-02T11:16:11.63</dc:date>
    <meta:editing-cycles>29</meta:editing-cycles>
    <meta:editing-duration>PT2H36M25S</meta:editing-duration>
    <meta:document-statistic meta:table-count="16" meta:image-count="1" meta:object-count="0" meta:page-count="38" meta:paragraph-count="791" meta:word-count="20859" meta:character-count="132596"/>
    <meta:user-defined meta:name="Información 1"/>
    <meta:user-defined meta:name="Información 2"/>
    <meta:user-defined meta:name="Información 3"/>
    <meta:user-defined meta:name="Información 4"/>
    <meta:template xlink:type="simple" xlink:actuate="onRequest" xlink:title="" xlink:href="file://vmfilepm/redirected$/promera/Descargas/acta390440777481997.odt/Normal.dotm"/>
  </office:meta>
</office:document-meta>
</file>