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5" svg:font-family="Arial, Helvetica, sans-serif"/>
    <style:font-face style:name="Arial3" svg:font-family="Arial, sans-serif"/>
    <style:font-face style:name="Arial8" svg:font-family="Arial, serif"/>
    <style:font-face style:name="OpenSymbol" svg:font-family="OpenSymbol"/>
    <style:font-face style:name="Roboto" svg:font-family="Roboto, Verdana, sans-serif"/>
    <style:font-face style:name="Arial-ItalicMT" svg:font-family="Arial-ItalicMT" style:font-family-generic="script"/>
    <style:font-face style:name="Arial6" svg:font-family="Arial" style:font-family-generic="swiss"/>
    <style:font-face style:name="ArialMT" svg:font-family="ArialMT" style:font-family-generic="swiss"/>
    <style:font-face style:name="Courier New" svg:font-family="'Courier New'" style:font-family-generic="modern" style:font-pitch="fixed"/>
    <style:font-face style:name="Courier New1" svg:font-family="'Courier New'" style:font-adornments="Normal" style:font-family-generic="modern" style:font-pitch="fixed"/>
    <style:font-face style:name="NSimSun" svg:font-family="NSimSun" style:font-family-generic="modern" style:font-pitch="fixed"/>
    <style:font-face style:name="Mangal1" svg:font-family="Mangal" style:font-pitch="variable"/>
    <style:font-face style:name="SimSun2" svg:font-family="SimSun, 'Arial Unicode MS'" style:font-pitch="variable"/>
    <style:font-face style:name="SimSun1" svg:font-family="SimSun, 宋体"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7"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27cm"/>
    </style:style>
    <style:style style:name="Tabla5.B" style:family="table-column">
      <style:table-column-properties style:column-width="14.171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78cm" table:align="left"/>
    </style:style>
    <style:style style:name="Tabla6.A" style:family="table-column">
      <style:table-column-properties style:column-width="6.085cm"/>
    </style:style>
    <style:style style:name="Tabla6.B" style:family="table-column">
      <style:table-column-properties style:column-width="3.122cm"/>
    </style:style>
    <style:style style:name="Tabla6.C" style:family="table-column">
      <style:table-column-properties style:column-width="4.948cm"/>
    </style:style>
    <style:style style:name="Tabla6.D" style:family="table-column">
      <style:table-column-properties style:column-width="2.323cm"/>
    </style:style>
    <style:style style:name="Tabla6.A1" style:family="table-cell">
      <style:table-cell-properties fo:padding="0.106cm" fo:border-left="0.035cm solid #000000" fo:border-right="none" fo:border-top="0.035cm solid #000000" fo:border-bottom="0.035cm solid #000000"/>
    </style:style>
    <style:style style:name="Tabla6.D1" style:family="table-cell">
      <style:table-cell-properties fo:padding="0.106cm" fo:border="0.035cm solid #000000"/>
    </style:style>
    <style:style style:name="Tabla6.A2" style:family="table-cell">
      <style:table-cell-properties fo:padding="0.106cm" fo:border-left="0.035cm solid #000000" fo:border-right="none" fo:border-top="none" fo:border-bottom="0.035cm solid #000000"/>
    </style:style>
    <style:style style:name="Tabla6.C2" style:family="table-cell" style:data-style-name="N37">
      <style:table-cell-properties fo:padding="0.106cm" fo:border-left="0.035cm solid #000000" fo:border-right="none" fo:border-top="none" fo:border-bottom="0.035cm solid #000000"/>
    </style:style>
    <style:style style:name="Tabla6.D2" style:family="table-cell" style:data-style-name="N0">
      <style:table-cell-properties fo:padding="0.106cm" fo:border-left="0.035cm solid #000000" fo:border-right="0.035cm solid #000000" fo:border-top="none" fo:border-bottom="0.035cm solid #000000"/>
    </style:style>
    <style:style style:name="Tabla7" style:family="table">
      <style:table-properties style:width="16.425cm" table:align="left"/>
    </style:style>
    <style:style style:name="Tabla7.A" style:family="table-column">
      <style:table-column-properties style:column-width="6.085cm"/>
    </style:style>
    <style:style style:name="Tabla7.B" style:family="table-column">
      <style:table-column-properties style:column-width="3.122cm"/>
    </style:style>
    <style:style style:name="Tabla7.C" style:family="table-column">
      <style:table-column-properties style:column-width="4.948cm"/>
    </style:style>
    <style:style style:name="Tabla7.D" style:family="table-column">
      <style:table-column-properties style:column-width="2.27cm"/>
    </style:style>
    <style:style style:name="Tabla7.A1" style:family="table-cell">
      <style:table-cell-properties fo:padding="0.106cm" fo:border-left="0.035cm solid #000000" fo:border-right="none" fo:border-top="0.035cm solid #000000" fo:border-bottom="0.035cm solid #000000"/>
    </style:style>
    <style:style style:name="Tabla7.D1" style:family="table-cell">
      <style:table-cell-properties fo:padding="0.106cm" fo:border="0.035cm solid #000000"/>
    </style:style>
    <style:style style:name="Tabla7.A2" style:family="table-cell">
      <style:table-cell-properties fo:padding="0.106cm" fo:border-left="0.035cm solid #000000" fo:border-right="none" fo:border-top="none" fo:border-bottom="0.035cm solid #000000"/>
    </style:style>
    <style:style style:name="Tabla7.C2" style:family="table-cell" style:data-style-name="N37">
      <style:table-cell-properties fo:padding="0.106cm" fo:border-left="0.035cm solid #000000" fo:border-right="none" fo:border-top="none" fo:border-bottom="0.035cm solid #000000"/>
    </style:style>
    <style:style style:name="Tabla7.D2" style:family="table-cell" style:data-style-name="N0">
      <style:table-cell-properties fo:padding="0.106cm" fo:border-left="0.035cm solid #000000" fo:border-right="0.035cm solid #000000" fo:border-top="none" fo:border-bottom="0.035cm solid #000000"/>
    </style:style>
    <style:style style:name="Tabla8" style:family="table">
      <style:table-properties style:width="16.51cm" fo:margin-left="0cm" fo:margin-right="-0.012cm" table:align="margins"/>
    </style:style>
    <style:style style:name="Tabla8.A" style:family="table-column">
      <style:table-column-properties style:column-width="6.006cm" style:rel-column-width="23840*"/>
    </style:style>
    <style:style style:name="Tabla8.B" style:family="table-column">
      <style:table-column-properties style:column-width="3.122cm" style:rel-column-width="12392*"/>
    </style:style>
    <style:style style:name="Tabla8.C" style:family="table-column">
      <style:table-column-properties style:column-width="4.948cm" style:rel-column-width="19639*"/>
    </style:style>
    <style:style style:name="Tabla8.D" style:family="table-column">
      <style:table-column-properties style:column-width="2.434cm" style:rel-column-width="9664*"/>
    </style:style>
    <style:style style:name="Tabla8.A1" style:family="table-cell">
      <style:table-cell-properties fo:padding="0.106cm" fo:border-left="0.035cm solid #000000" fo:border-right="none" fo:border-top="0.035cm solid #000000" fo:border-bottom="0.035cm solid #000000"/>
    </style:style>
    <style:style style:name="Tabla8.D1" style:family="table-cell">
      <style:table-cell-properties fo:padding="0.106cm" fo:border="0.035cm solid #000000"/>
    </style:style>
    <style:style style:name="Tabla8.A2" style:family="table-cell">
      <style:table-cell-properties fo:padding="0.106cm" fo:border-left="0.035cm solid #000000" fo:border-right="none" fo:border-top="none" fo:border-bottom="0.035cm solid #000000"/>
    </style:style>
    <style:style style:name="Tabla8.C2" style:family="table-cell" style:data-style-name="N0">
      <style:table-cell-properties fo:padding="0.106cm" fo:border-left="0.035cm solid #000000" fo:border-right="none" fo:border-top="none" fo:border-bottom="0.035cm solid #000000"/>
    </style:style>
    <style:style style:name="Tabla8.D2" style:family="table-cell" style:data-style-name="N37">
      <style:table-cell-properties fo:padding="0.106cm" fo:border-left="0.035cm solid #000000" fo:border-right="0.035cm solid #000000" fo:border-top="none" fo:border-bottom="0.035cm solid #000000"/>
    </style:style>
    <style:style style:name="Tabla9" style:family="table">
      <style:table-properties style:width="16.478cm" table:align="left"/>
    </style:style>
    <style:style style:name="Tabla9.A" style:family="table-column">
      <style:table-column-properties style:column-width="2.99cm"/>
    </style:style>
    <style:style style:name="Tabla9.B" style:family="table-column">
      <style:table-column-properties style:column-width="2.642cm"/>
    </style:style>
    <style:style style:name="Tabla9.C" style:family="table-column">
      <style:table-column-properties style:column-width="3.47cm"/>
    </style:style>
    <style:style style:name="Tabla9.D" style:family="table-column">
      <style:table-column-properties style:column-width="2.487cm"/>
    </style:style>
    <style:style style:name="Tabla9.F" style:family="table-column">
      <style:table-column-properties style:column-width="2.402cm"/>
    </style:style>
    <style:style style:name="Tabla9.A1" style:family="table-cell">
      <style:table-cell-properties fo:padding="0.106cm" fo:border-left="0.035cm solid #000000" fo:border-right="none" fo:border-top="0.035cm solid #000000" fo:border-bottom="0.035cm solid #000000"/>
    </style:style>
    <style:style style:name="Tabla9.F1" style:family="table-cell">
      <style:table-cell-properties fo:padding="0.106cm" fo:border="0.035cm solid #000000"/>
    </style:style>
    <style:style style:name="Tabla9.A2" style:family="table-cell" style:data-style-name="N37">
      <style:table-cell-properties fo:padding="0.106cm" fo:border-left="0.035cm solid #000000" fo:border-right="none" fo:border-top="none" fo:border-bottom="0.035cm solid #000000"/>
    </style:style>
    <style:style style:name="Tabla9.B2" style:family="table-cell" style:data-style-name="N0">
      <style:table-cell-properties fo:padding="0.106cm" fo:border-left="0.035cm solid #000000" fo:border-right="none" fo:border-top="none" fo:border-bottom="0.035cm solid #000000"/>
    </style:style>
    <style:style style:name="Tabla9.C2" style:family="table-cell">
      <style:table-cell-properties fo:padding="0.106cm" fo:border-left="0.035cm solid #000000" fo:border-right="none" fo:border-top="none" fo:border-bottom="0.035cm solid #000000"/>
    </style:style>
    <style:style style:name="Tabla9.F2" style:family="table-cell" style:data-style-name="N37">
      <style:table-cell-properties fo:padding="0.106cm" fo:border-left="0.035cm solid #000000" fo:border-right="0.035cm solid #000000" fo:border-top="none" fo:border-bottom="0.035cm solid #000000"/>
    </style:style>
    <style:style style:name="Tabla9.F13" style:family="table-cell" style:data-style-name="N0">
      <style:table-cell-properties fo:padding="0.106cm" fo:border-left="0.035cm solid #000000" fo:border-right="0.035cm solid #000000" fo:border-top="none" fo:border-bottom="0.035cm solid #000000"/>
    </style:style>
    <style:style style:name="Tabla10" style:family="table">
      <style:table-properties style:width="16.457cm" table:align="left"/>
    </style:style>
    <style:style style:name="Tabla10.A" style:family="table-column">
      <style:table-column-properties style:column-width="3.683cm"/>
    </style:style>
    <style:style style:name="Tabla10.B" style:family="table-column">
      <style:table-column-properties style:column-width="3.736cm"/>
    </style:style>
    <style:style style:name="Tabla10.C" style:family="table-column">
      <style:table-column-properties style:column-width="3.205cm"/>
    </style:style>
    <style:style style:name="Tabla10.D" style:family="table-column">
      <style:table-column-properties style:column-width="3.445cm"/>
    </style:style>
    <style:style style:name="Tabla10.E" style:family="table-column">
      <style:table-column-properties style:column-width="2.388cm"/>
    </style:style>
    <style:style style:name="Tabla10.A1" style:family="table-cell">
      <style:table-cell-properties fo:padding="0.106cm" fo:border-left="0.035cm solid #000000" fo:border-right="none" fo:border-top="0.035cm solid #000000" fo:border-bottom="0.035cm solid #000000"/>
    </style:style>
    <style:style style:name="Tabla10.E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D2" style:family="table-cell" style:data-style-name="N0">
      <style:table-cell-properties fo:padding="0.106cm" fo:border-left="0.035cm solid #000000" fo:border-right="none" fo:border-top="none" fo:border-bottom="0.035cm solid #000000"/>
    </style:style>
    <style:style style:name="Tabla10.E2" style:family="table-cell" style:data-style-name="N37">
      <style:table-cell-properties fo:padding="0.106cm" fo:border-left="0.035cm solid #000000" fo:border-right="0.035cm solid #000000" fo:border-top="none" fo:border-bottom="0.035cm solid #000000"/>
    </style:style>
    <style:style style:name="Tabla10.E21" style:family="table-cell" style:data-style-name="N0">
      <style:table-cell-properties fo:padding="0.106cm" fo:border-left="0.035cm solid #000000" fo:border-right="0.035cm solid #000000" fo:border-top="none" fo:border-bottom="0.035cm solid #000000"/>
    </style:style>
    <style:style style:name="Tabla11" style:family="table">
      <style:table-properties style:width="16.498cm" style:rel-width="100%" table:align="left"/>
    </style:style>
    <style:style style:name="Tabla11.A" style:family="table-column">
      <style:table-column-properties style:column-width="2.475cm" style:rel-column-width="9830*"/>
    </style:style>
    <style:style style:name="Tabla11.B" style:family="table-column">
      <style:table-column-properties style:column-width="1.815cm" style:rel-column-width="7208*"/>
    </style:style>
    <style:style style:name="Tabla11.C" style:family="table-column">
      <style:table-column-properties style:column-width="2.145cm" style:rel-column-width="8519*"/>
    </style:style>
    <style:style style:name="Tabla11.D" style:family="table-column">
      <style:table-column-properties style:column-width="3.134cm" style:rel-column-width="12451*"/>
    </style:style>
    <style:style style:name="Tabla11.E" style:family="table-column">
      <style:table-column-properties style:column-width="2.309cm" style:rel-column-width="9174*"/>
    </style:style>
    <style:style style:name="Tabla11.A1" style:family="table-cell">
      <style:table-cell-properties fo:padding="0.106cm" fo:border-left="0.035cm solid #000000" fo:border-right="none" fo:border-top="0.035cm solid #000000" fo:border-bottom="0.035cm solid #000000"/>
    </style:style>
    <style:style style:name="Tabla11.G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D2" style:family="table-cell" style:data-style-name="N0">
      <style:table-cell-properties fo:padding="0.106cm" fo:border-left="0.035cm solid #000000" fo:border-right="none" fo:border-top="none" fo:border-bottom="0.035cm solid #000000"/>
    </style:style>
    <style:style style:name="Tabla11.G2" style:family="table-cell" style:data-style-name="N0">
      <style:table-cell-properties fo:padding="0.106cm" fo:border-left="0.035cm solid #000000" fo:border-right="0.035cm solid #000000" fo:border-top="none" fo:border-bottom="0.035cm solid #000000"/>
    </style:style>
    <style:style style:name="Tabla12" style:family="table">
      <style:table-properties style:width="16.484cm" table:align="left"/>
    </style:style>
    <style:style style:name="Tabla12.A" style:family="table-column">
      <style:table-column-properties style:column-width="6.085cm"/>
    </style:style>
    <style:style style:name="Tabla12.B" style:family="table-column">
      <style:table-column-properties style:column-width="4.419cm"/>
    </style:style>
    <style:style style:name="Tabla12.C" style:family="table-column">
      <style:table-column-properties style:column-width="3.651cm"/>
    </style:style>
    <style:style style:name="Tabla12.D" style:family="table-column">
      <style:table-column-properties style:column-width="2.328cm"/>
    </style:style>
    <style:style style:name="Tabla12.A1" style:family="table-cell">
      <style:table-cell-properties fo:padding="0.106cm" fo:border-left="0.035cm solid #000000" fo:border-right="none" fo:border-top="0.035cm solid #000000" fo:border-bottom="0.035cm solid #000000"/>
    </style:style>
    <style:style style:name="Tabla12.D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C2" style:family="table-cell" style:data-style-name="N0">
      <style:table-cell-properties fo:padding="0.106cm" fo:border-left="0.035cm solid #000000" fo:border-right="none" fo:border-top="none" fo:border-bottom="0.035cm solid #000000"/>
    </style:style>
    <style:style style:name="Tabla12.D2" style:family="table-cell" style:data-style-name="N37">
      <style:table-cell-properties fo:padding="0.106cm" fo:border-left="0.035cm solid #000000" fo:border-right="0.035cm solid #000000" fo:border-top="none" fo:border-bottom="0.035cm solid #000000"/>
    </style:style>
    <style:style style:name="Tabla13" style:family="table">
      <style:table-properties style:width="16.51cm" fo:margin-left="0cm" fo:margin-right="-0.012cm" table:align="margins"/>
    </style:style>
    <style:style style:name="Tabla13.A" style:family="table-column">
      <style:table-column-properties style:column-width="6.085cm" style:rel-column-width="24155*"/>
    </style:style>
    <style:style style:name="Tabla13.B" style:family="table-column">
      <style:table-column-properties style:column-width="4.419cm" style:rel-column-width="17539*"/>
    </style:style>
    <style:style style:name="Tabla13.C" style:family="table-column">
      <style:table-column-properties style:column-width="3.651cm" style:rel-column-width="14493*"/>
    </style:style>
    <style:style style:name="Tabla13.D" style:family="table-column">
      <style:table-column-properties style:column-width="2.355cm" style:rel-column-width="9348*"/>
    </style:style>
    <style:style style:name="Tabla13.A1" style:family="table-cell">
      <style:table-cell-properties fo:padding="0.106cm" fo:border-left="0.035cm solid #000000" fo:border-right="none" fo:border-top="0.035cm solid #000000" fo:border-bottom="0.035cm solid #000000"/>
    </style:style>
    <style:style style:name="Tabla13.D1" style:family="table-cell">
      <style:table-cell-properties fo:padding="0.106cm" fo:border="0.035cm solid #000000"/>
    </style:style>
    <style:style style:name="Tabla13.A2" style:family="table-cell">
      <style:table-cell-properties fo:padding="0.106cm" fo:border-left="0.035cm solid #000000" fo:border-right="none" fo:border-top="none" fo:border-bottom="0.035cm solid #000000"/>
    </style:style>
    <style:style style:name="Tabla13.D2" style:family="table-cell" style:data-style-name="N37">
      <style:table-cell-properties fo:padding="0.106cm" fo:border-left="0.035cm solid #000000" fo:border-right="0.035cm solid #000000" fo:border-top="none" fo:border-bottom="0.035cm solid #000000"/>
    </style:style>
    <style:style style:name="Tabla14" style:family="table">
      <style:table-properties style:width="16.51cm" fo:margin-left="0cm" fo:margin-right="-0.012cm" table:align="margins"/>
    </style:style>
    <style:style style:name="Tabla14.A" style:family="table-column">
      <style:table-column-properties style:column-width="6.085cm" style:rel-column-width="24155*"/>
    </style:style>
    <style:style style:name="Tabla14.B" style:family="table-column">
      <style:table-column-properties style:column-width="4.419cm" style:rel-column-width="17539*"/>
    </style:style>
    <style:style style:name="Tabla14.C" style:family="table-column">
      <style:table-column-properties style:column-width="3.651cm" style:rel-column-width="14493*"/>
    </style:style>
    <style:style style:name="Tabla14.D" style:family="table-column">
      <style:table-column-properties style:column-width="2.355cm" style:rel-column-width="9348*"/>
    </style:style>
    <style:style style:name="Tabla14.A1" style:family="table-cell">
      <style:table-cell-properties fo:padding="0.106cm" fo:border-left="0.035cm solid #000000" fo:border-right="none" fo:border-top="0.035cm solid #000000" fo:border-bottom="0.035cm solid #000000"/>
    </style:style>
    <style:style style:name="Tabla14.D1" style:family="table-cell">
      <style:table-cell-properties fo:padding="0.106cm" fo:border="0.035cm solid #000000"/>
    </style:style>
    <style:style style:name="Tabla14.A2" style:family="table-cell">
      <style:table-cell-properties fo:padding="0.106cm" fo:border-left="0.035cm solid #000000" fo:border-right="none" fo:border-top="none" fo:border-bottom="0.035cm solid #000000"/>
    </style:style>
    <style:style style:name="Tabla14.C2" style:family="table-cell" style:data-style-name="N0">
      <style:table-cell-properties fo:padding="0.106cm" fo:border-left="0.035cm solid #000000" fo:border-right="none" fo:border-top="none" fo:border-bottom="0.035cm solid #000000"/>
    </style:style>
    <style:style style:name="Tabla14.D2" style:family="table-cell" style:data-style-name="N37">
      <style:table-cell-properties fo:padding="0.106cm" fo:border-left="0.035cm solid #000000" fo:border-right="0.035cm solid #000000" fo:border-top="none" fo:border-bottom="0.035cm solid #000000"/>
    </style:style>
    <style:style style:name="Tabla15" style:family="table">
      <style:table-properties style:width="15.85cm" table:align="center" style:writing-mode="lr-tb"/>
    </style:style>
    <style:style style:name="Tabla15.A" style:family="table-column">
      <style:table-column-properties style:column-width="7.107cm"/>
    </style:style>
    <style:style style:name="Tabla15.B" style:family="table-column">
      <style:table-column-properties style:column-width="8.744cm"/>
    </style:style>
    <style:style style:name="Tabla15.A1" style:family="table-cell">
      <style:table-cell-properties fo:padding="0.097cm" fo:border="0.035cm solid #000000"/>
    </style:style>
    <style:style style:name="Tabla15.A2" style:family="table-cell">
      <style:table-cell-properties fo:padding="0.097cm" fo:border-left="0.035cm solid #000000" fo:border-right="none" fo:border-top="none" fo:border-bottom="0.035cm solid #000000"/>
    </style:style>
    <style:style style:name="Tabla15.B2" style:family="table-cell">
      <style:table-cell-properties fo:padding="0.097cm" fo:border-left="0.035cm solid #000000" fo:border-right="0.035cm solid #000000" fo:border-top="none" fo:border-bottom="0.035cm solid #000000"/>
    </style:style>
    <style:style style:name="Tabla16" style:family="table">
      <style:table-properties style:width="15.108cm" fo:margin-left="1cm" table:align="left"/>
    </style:style>
    <style:style style:name="Tabla16.A" style:family="table-column">
      <style:table-column-properties style:column-width="6.482cm"/>
    </style:style>
    <style:style style:name="Tabla16.C" style:family="table-column">
      <style:table-column-properties style:column-width="2.143cm"/>
    </style:style>
    <style:style style:name="Tabla16.A1" style:family="table-cell">
      <style:table-cell-properties fo:background-color="#cccccc" fo:padding="0.106cm" fo:border="0.035cm solid #000000">
        <style:background-image/>
      </style:table-cell-properties>
    </style:style>
    <style:style style:name="Tabla16.A2" style:family="table-cell">
      <style:table-cell-properties fo:padding="0.106cm" fo:border-left="0.035cm solid #000000" fo:border-right="none" fo:border-top="none" fo:border-bottom="0.035cm solid #000000"/>
    </style:style>
    <style:style style:name="Tabla16.C2" style:family="table-cell">
      <style:table-cell-properties fo:padding="0.106cm" fo:border-left="0.035cm solid #000000" fo:border-right="0.035cm solid #000000" fo:border-top="none" fo:border-bottom="0.035cm solid #000000"/>
    </style:style>
    <style:style style:name="Tabla16.3" style:family="table-row">
      <style:table-row-properties style:min-row-height="1.296cm"/>
    </style:style>
    <style:style style:name="Tabla16.B3" style:family="table-cell">
      <style:table-cell-properties style:vertical-align="middle" fo:padding="0.106cm" fo:border-left="0.035cm solid #000000" fo:border-right="none" fo:border-top="none" fo:border-bottom="0.035cm solid #000000"/>
    </style:style>
    <style:style style:name="Tabla16.C3"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style:font-size-asian="9pt" style:font-size-complex="9pt"/>
    </style:style>
    <style:style style:name="P10" style:family="paragraph" style:parent-style-name="Table_20_Contents">
      <style:text-properties style:font-name="Arial1" fo:font-size="10pt" fo:font-style="italic" style:font-size-asian="10pt" style:font-style-asian="italic" style:font-size-complex="10pt" style:font-style-complex="italic"/>
    </style:style>
    <style:style style:name="P11" style:family="paragraph" style:parent-style-name="Table_20_Contents">
      <style:paragraph-properties fo:text-align="center" style:justify-single-word="false"/>
      <style:text-properties fo:color="#ffffff" style:font-name="Arial1" fo:font-size="9pt" style:font-size-asian="9pt" style:font-size-complex="9pt"/>
    </style:style>
    <style:style style:name="P12"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4"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font-style="italic" style:font-style-asian="italic" style:font-style-complex="italic" fo:hyphenate="false" fo:hyphenation-remain-char-count="2" fo:hyphenation-push-char-count="2"/>
    </style:style>
    <style:style style:name="P15"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16"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1" fo:font-size="10pt" fo:font-style="italic" fo:font-weight="normal" style:font-size-asian="10pt" style:font-style-asian="italic" style:font-weight-asian="normal" style:font-size-complex="10pt" style:font-style-complex="italic" style:font-weight-complex="normal" fo:hyphenate="false" fo:hyphenation-remain-char-count="2" fo:hyphenation-push-char-count="2"/>
    </style:style>
    <style:style style:name="P17" style:family="paragraph" style:parent-style-name="Standard">
      <style:paragraph-properties loext:contextual-spacing="false"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18"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style:font-size-asian="10pt" style:font-name-complex="Verdana" style:font-size-complex="10pt" fo:hyphenate="false" fo:hyphenation-remain-char-count="2" fo:hyphenation-push-char-count="2"/>
    </style:style>
    <style:style style:name="P19" style:family="paragraph" style:parent-style-name="Standard">
      <style:paragraph-properties loext:contextual-spacing="false" fo:margin-left="0cm" fo:margin-right="0cm" fo:line-height="100%" fo:text-align="justify" style:justify-single-word="false" fo:orphans="2" fo:widows="2" fo:hyphenation-ladder-count="no-limit" fo:text-indent="0cm" style:auto-text-indent="false" style:writing-mode="lr-tb"/>
      <style:text-properties fo:font-variant="normal" fo:text-transform="none" style:use-window-font-color="true" style:font-name="Arial1" fo:font-size="9pt" fo:letter-spacing="normal" fo:language="es" fo:country="ES" fo:font-style="italic" fo:font-weight="normal" fo:background-color="transparent"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20" style:family="paragraph" style:parent-style-name="Standard">
      <style:paragraph-properties fo:margin-left="0cm" fo:margin-right="0cm" fo:line-height="100%"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1" style:family="paragraph" style:parent-style-name="Text_20_body">
      <style:paragraph-properties fo:margin-left="0cm" fo:margin-right="0cm" fo:text-align="justify" style:justify-single-word="false" fo:text-indent="0cm" style:auto-text-indent="false"/>
      <style:text-properties fo:color="#000000" style:font-name="Arial1" fo:font-size="10pt" fo:language="es" fo:country="ES" fo:font-weight="normal" style:font-name-asian="Times New Roman" style:font-size-asian="10pt" style:font-weight-asian="normal" style:font-name-complex="Arial Narrow" style:font-size-complex="10pt" style:font-style-complex="italic" style:font-weight-complex="normal"/>
    </style:style>
    <style:style style:name="P22" style:family="paragraph" style:parent-style-name="Text_20_body">
      <style:paragraph-properties fo:margin-left="0cm" fo:margin-right="0cm" fo:margin-top="0cm" fo:margin-bottom="0cm" fo:line-height="100%" fo:text-align="center" style:justify-single-word="false" fo:text-indent="0cm" style:auto-text-indent="false"/>
      <style:text-properties style:font-name="Arial1" fo:font-size="10pt" fo:font-style="italic" fo:font-weight="bold" fo:background-color="transparent" style:font-size-asian="10pt" style:font-style-asian="italic" style:font-size-complex="10pt" style:font-style-complex="italic"/>
    </style:style>
    <style:style style:name="P23"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1" fo:font-size="10pt" fo:font-style="italic" fo:background-color="transparent" style:font-size-asian="10pt" style:font-style-asian="italic" style:font-size-complex="10pt" style:font-style-complex="italic"/>
    </style:style>
    <style:style style:name="P24"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1" fo:font-size="10pt" fo:font-style="italic" fo:background-color="#ffff00" style:font-size-asian="10pt" style:font-style-asian="italic" style:font-size-complex="10pt" style:font-style-complex="italic"/>
    </style:style>
    <style:style style:name="P25" style:family="paragraph" style:parent-style-name="TEXT-NORM-B">
      <style:paragraph-properties fo:margin-left="0cm" fo:margin-right="0cm" fo:line-height="100%" fo:text-indent="0cm" style:auto-text-indent="false"/>
      <style:text-properties style:use-window-font-color="true" style:font-name="Arial1" fo:font-size="10pt" style:font-size-asian="10pt" style:font-name-complex="Arial1" style:font-size-complex="10pt"/>
    </style:style>
    <style:style style:name="P26" style:family="paragraph" style:parent-style-name="TEXT-NORM-B">
      <style:paragraph-properties fo:margin-left="0cm" fo:margin-right="0cm" fo:line-height="100%"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7" style:family="paragraph" style:parent-style-name="Heading">
      <style:paragraph-properties>
        <style:tab-stops/>
      </style:paragraph-properties>
      <style:text-properties style:font-name="Arial1" fo:font-size="9pt" style:font-size-asian="9pt" style:font-size-complex="9pt"/>
    </style:style>
    <style:style style:name="P28" style:family="paragraph" style:parent-style-name="Text_20_body">
      <style:text-properties style:font-name="Arial1" fo:font-size="10pt" style:font-size-asian="10pt" style:font-size-complex="10pt"/>
    </style:style>
    <style:style style:name="P29"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0"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31"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32"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3" style:family="paragraph" style:parent-style-name="Text_20_body">
      <style:paragraph-properties fo:text-align="justify"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4" style:family="paragraph" style:parent-style-name="Text_20_body">
      <style:paragraph-properties fo:text-align="justify" style:justify-single-word="false"/>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35"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36"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37" style:family="paragraph" style:parent-style-name="Text_20_body">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38" style:family="paragraph" style:parent-style-name="Text_20_body">
      <style:paragraph-properties fo:text-align="justify" style:justify-single-word="false"/>
      <style:text-properties style:font-name="Arial1" fo:font-size="10pt" fo:language="es" fo:country="ES" fo:font-style="italic" fo:font-weight="normal" style:font-size-asian="10pt" style:font-style-asian="italic" style:font-size-complex="10pt" style:font-style-complex="italic"/>
    </style:style>
    <style:style style:name="P39" style:family="paragraph" style:parent-style-name="Text_20_body">
      <style:text-properties style:font-name="Arial1" fo:font-size="9pt" style:font-size-asian="9pt" style:font-size-complex="9pt"/>
    </style:style>
    <style:style style:name="P40"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41"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42" style:family="paragraph" style:parent-style-name="Text_20_body">
      <style:paragraph-properties fo:text-align="justify" style:justify-single-word="false"/>
      <style:text-properties style:font-name="Arial4" fo:font-size="11pt"/>
    </style:style>
    <style:style style:name="P43" style:family="paragraph" style:parent-style-name="Text_20_body">
      <style:paragraph-properties fo:text-align="justify" style:justify-single-word="false"/>
      <style:text-properties style:font-name="Arial4" fo:font-size="11pt" style:text-underline-style="solid" style:text-underline-width="auto" style:text-underline-color="font-color"/>
    </style:style>
    <style:style style:name="P44" style:family="paragraph" style:parent-style-name="Text_20_body">
      <style:text-properties style:font-name="Arial3" fo:font-size="10pt"/>
    </style:style>
    <style:style style:name="P45" style:family="paragraph" style:parent-style-name="Text_20_body">
      <style:paragraph-properties fo:text-align="justify" style:justify-single-word="false"/>
      <style:text-properties style:font-name="Arial3" fo:font-size="10pt"/>
    </style:style>
    <style:style style:name="P46"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47"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48" style:family="paragraph" style:parent-style-name="Text_20_body">
      <style:text-properties fo:color="#000000" style:font-name="Arial5" fo:font-size="10pt"/>
    </style:style>
    <style:style style:name="P49" style:family="paragraph" style:parent-style-name="Text_20_body">
      <style:paragraph-properties fo:text-align="justify" style:justify-single-word="false"/>
      <style:text-properties fo:color="#000000" style:font-name="Arial5" fo:font-size="11pt" fo:language="es" fo:country="ES"/>
    </style:style>
    <style:style style:name="P50" style:family="paragraph" style:parent-style-name="Text_20_body">
      <style:paragraph-properties fo:text-align="justify" style:justify-single-word="false"/>
      <style:text-properties fo:color="#000000" style:font-name="Arial5" fo:font-size="11pt"/>
    </style:style>
    <style:style style:name="P51" style:family="paragraph" style:parent-style-name="Text_20_body">
      <style:text-properties fo:color="#000000" style:font-name="Arial3" fo:font-size="10pt"/>
    </style:style>
    <style:style style:name="P52" style:family="paragraph" style:parent-style-name="Text_20_body">
      <style:paragraph-properties fo:text-align="justify" style:justify-single-word="false"/>
      <style:text-properties fo:color="#000000" style:font-name="Arial3" fo:font-size="10pt"/>
    </style:style>
    <style:style style:name="P53"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54"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55" style:family="paragraph" style:parent-style-name="Text_20_body">
      <style:paragraph-properties fo:text-align="center" style:justify-single-word="false"/>
      <style:text-properties fo:color="#000000" style:font-name="Arial3" fo:font-size="10pt" fo:font-style="italic" style:font-style-asian="italic" style:font-style-complex="italic"/>
    </style:style>
    <style:style style:name="P56"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57"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8"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59"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60"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61" style:family="paragraph" style:parent-style-name="Text_20_body">
      <style:text-properties fo:color="#000000" style:font-name="Arial1" fo:font-size="10pt" fo:language="es" fo:country="ES" style:font-size-asian="10pt" style:font-size-complex="10pt"/>
    </style:style>
    <style:style style:name="P62"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63" style:family="paragraph" style:parent-style-name="Text_20_body">
      <style:paragraph-properties fo:text-align="justify" style:justify-single-word="false"/>
      <style:text-properties fo:color="#000000" style:font-name="Arial1" fo:font-size="10pt" fo:language="es" fo:country="ES" fo:font-weight="normal" style:font-name-asian="Times New Roman" style:font-size-asian="10pt" style:font-weight-asian="normal" style:font-name-complex="Arial Narrow" style:font-size-complex="10pt" style:font-style-complex="italic" style:font-weight-complex="normal"/>
    </style:style>
    <style:style style:name="P64" style:family="paragraph" style:parent-style-name="Text_20_body">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65" style:family="paragraph" style:parent-style-name="Text_20_body">
      <style:paragraph-properties fo:text-align="justify" style:justify-single-word="false"/>
      <style:text-properties fo:color="#ff3333" style:font-name="Arial3" fo:font-size="10pt" fo:language="es" fo:country="ES" fo:font-style="italic" style:font-style-asian="italic" style:font-style-complex="italic"/>
    </style:style>
    <style:style style:name="P66" style:family="paragraph" style:parent-style-name="Text_20_body">
      <style:paragraph-properties fo:text-align="justify" style:justify-single-word="false"/>
      <style:text-properties fo:color="#ff3333" style:font-name="Arial3" fo:font-size="10pt" fo:font-style="italic" style:font-style-asian="italic" style:font-style-complex="italic"/>
    </style:style>
    <style:style style:name="P67" style:family="paragraph" style:parent-style-name="Text_20_body">
      <style:paragraph-properties fo:text-align="justify" style:justify-single-word="false"/>
      <style:text-properties fo:color="#ff3333" style:font-name="Arial1" fo:font-size="10pt" fo:language="es" fo:country="ES" fo:font-style="italic" style:font-size-asian="10pt" style:font-style-asian="italic" style:font-size-complex="10pt" style:font-style-complex="italic"/>
    </style:style>
    <style:style style:name="P68" style:family="paragraph" style:parent-style-name="Text_20_body">
      <style:paragraph-properties fo:text-align="justify" style:justify-single-word="false"/>
      <style:text-properties fo:color="#ff3333"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69"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70" style:family="paragraph" style:parent-style-name="Text_20_body">
      <style:paragraph-properties fo:text-align="justify" style:justify-single-word="false"/>
      <style:text-properties fo:font-style="italic" style:font-style-asian="italic" style:font-style-complex="italic"/>
    </style:style>
    <style:style style:name="P71" style:family="paragraph" style:parent-style-name="Text_20_body">
      <style:paragraph-properties fo:text-align="justify" style:justify-single-word="false"/>
    </style:style>
    <style:style style:name="P72" style:family="paragraph" style:parent-style-name="Text_20_body">
      <style:paragraph-properties fo:text-align="justify" style:justify-single-word="false"/>
      <style:text-properties fo:color="#00000a" style:font-name="Arial1" fo:font-size="10pt" fo:font-style="italic" style:font-size-asian="10pt" style:font-style-asian="italic" style:font-size-complex="10pt" style:font-style-complex="italic"/>
    </style:style>
    <style:style style:name="P73" style:family="paragraph" style:parent-style-name="Text_20_body">
      <style:paragraph-properties fo:text-align="justify" style:justify-single-word="false"/>
      <style:text-properties fo:color="#ff0000" style:font-name="Arial1" fo:font-size="10pt" fo:font-style="italic" style:font-size-asian="10pt" style:font-style-asian="italic" style:font-size-complex="10pt" style:font-style-complex="italic"/>
    </style:style>
    <style:style style:name="P74" style:family="paragraph" style:parent-style-name="Text_20_body">
      <style:paragraph-properties fo:margin-left="0cm" fo:margin-right="0cm" fo:text-indent="1.058cm" style:auto-text-indent="false"/>
      <style:text-properties style:font-name="Arial4" fo:font-size="10pt"/>
    </style:style>
    <style:style style:name="P75" style:family="paragraph" style:parent-style-name="Text_20_body">
      <style:paragraph-properties fo:margin-top="0cm" fo:margin-bottom="0cm" fo:line-height="100%" fo:text-align="justify" style:justify-single-word="false"/>
      <style:text-properties style:font-name="Arial4" fo:font-size="11pt"/>
    </style:style>
    <style:style style:name="P76" style:family="paragraph" style:parent-style-name="Text_20_body">
      <style:paragraph-properties fo:margin-top="0cm" fo:margin-bottom="0cm" fo:line-height="100%" fo:text-align="justify" style:justify-single-word="false"/>
      <style:text-properties style:font-name="Arial4" fo:font-size="11pt" fo:font-style="italic" style:font-style-asian="italic" style:font-style-complex="italic"/>
    </style:style>
    <style:style style:name="P77" style:family="paragraph" style:parent-style-name="Text_20_body">
      <style:paragraph-properties fo:margin-top="0cm" fo:margin-bottom="0cm" fo:line-height="100%" fo:text-align="justify" style:justify-single-word="false"/>
      <style:text-properties fo:font-variant="normal" fo:text-transform="none" style:font-name="Arial3" fo:font-size="10pt" fo:language="es" fo:country="ES" fo:font-style="italic" fo:font-weight="bold" style:font-style-asian="italic" style:font-style-complex="italic"/>
    </style:style>
    <style:style style:name="P78" style:family="paragraph" style:parent-style-name="Text_20_body">
      <style:paragraph-properties fo:margin-top="0cm" fo:margin-bottom="0cm" fo:line-height="100%" fo:text-align="justify" style:justify-single-word="false"/>
      <style:text-properties fo:font-variant="normal" fo:text-transform="none" style:font-name="Arial3" fo:font-size="10pt" fo:font-style="italic" fo:font-weight="normal" fo:background-color="transparent" style:font-style-asian="italic" style:font-style-complex="italic"/>
    </style:style>
    <style:style style:name="P79" style:family="paragraph" style:parent-style-name="Text_20_body">
      <style:paragraph-properties fo:margin-top="0cm" fo:margin-bottom="0cm" fo:line-height="100%" fo:text-align="justify" style:justify-single-word="false"/>
      <style:text-properties fo:font-variant="normal" fo:text-transform="none" style:font-name="Arial3" fo:font-size="10pt" fo:font-style="italic" fo:font-weight="normal" style:font-style-asian="italic" style:font-style-complex="italic"/>
    </style:style>
    <style:style style:name="P80" style:family="paragraph" style:parent-style-name="Text_20_body">
      <style:paragraph-properties fo:margin-top="0cm" fo:margin-bottom="0cm" fo:line-height="100%" fo:text-align="justify" style:justify-single-word="false"/>
      <style:text-properties fo:font-variant="normal" fo:text-transform="none" style:font-name="Arial3" fo:font-size="10pt" fo:font-style="italic" style:font-style-asian="italic" style:font-style-complex="italic"/>
    </style:style>
    <style:style style:name="P81" style:family="paragraph" style:parent-style-name="Text_20_body">
      <style:paragraph-properties fo:margin-top="0cm" fo:margin-bottom="0cm" fo:line-height="100%" fo:text-align="justify" style:justify-single-word="false"/>
      <style:text-properties fo:font-variant="normal" fo:text-transform="none" style:font-name="Arial3" fo:font-size="9pt" fo:font-style="italic" fo:font-weight="normal" style:font-style-asian="italic" style:font-style-complex="italic"/>
    </style:style>
    <style:style style:name="P82" style:family="paragraph" style:parent-style-name="Text_20_body">
      <style:paragraph-properties fo:margin-top="0cm" fo:margin-bottom="0cm" fo:line-height="100%" fo:text-align="justify" style:justify-single-word="false"/>
      <style:text-properties style:font-name="Arial3" fo:font-size="9pt" fo:font-style="italic" fo:font-weight="normal" style:font-style-asian="italic" style:font-style-complex="italic"/>
    </style:style>
    <style:style style:name="P83" style:family="paragraph" style:parent-style-name="Text_20_body">
      <style:paragraph-properties fo:margin-top="0cm" fo:margin-bottom="0cm" fo:text-align="justify" style:justify-single-word="false"/>
      <style:text-properties style:text-line-through-style="none" style:font-name="Arial3" fo:font-size="10pt" fo:language="es" fo:country="ES" style:text-underline-style="none" style:text-blinking="false"/>
    </style:style>
    <style:style style:name="P84" style:family="paragraph" style:parent-style-name="Text_20_body">
      <style:paragraph-properties fo:margin-top="0cm" fo:margin-bottom="0cm" fo:text-align="justify" style:justify-single-word="false"/>
    </style:style>
    <style:style style:name="P85" style:family="paragraph" style:parent-style-name="Text_20_body">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size-complex="10pt" style:font-style-complex="italic"/>
    </style:style>
    <style:style style:name="P86" style:family="paragraph" style:parent-style-name="Text_20_body">
      <style:paragraph-properties fo:margin-top="0cm" fo:margin-bottom="0cm" fo:line-height="100%" fo:text-align="center" style:justify-single-word="false" fo:orphans="2" fo:widows="2"/>
      <style:text-properties style:font-name="Arial1" fo:font-size="10pt" fo:font-style="italic" fo:font-weight="bold" fo:background-color="transparent" style:font-size-asian="10pt" style:font-style-asian="italic" style:font-size-complex="10pt" style:font-style-complex="italic"/>
    </style:style>
    <style:style style:name="P87" style:family="paragraph" style:parent-style-name="Text_20_body">
      <style:paragraph-properties fo:margin-top="0cm" fo:margin-bottom="0cm" fo:line-height="100%" fo:text-align="justify" style:justify-single-word="false"/>
    </style:style>
    <style:style style:name="P88" style:family="paragraph" style:parent-style-name="Text_20_body" style:master-page-name="">
      <style:paragraph-properties fo:margin-top="0cm" fo:margin-bottom="0cm" fo:line-height="100%" fo:text-align="justify" style:justify-single-word="false" fo:orphans="2" fo:widows="2" style:page-number="auto" fo:break-before="auto" fo:break-after="auto"/>
    </style:style>
    <style:style style:name="P89"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90"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3" fo:font-size="9pt" fo:language="es" fo:country="ES" fo:font-style="italic" fo:font-weight="normal" fo:background-color="transparent" style:font-style-asian="italic" style:font-style-complex="italic"/>
    </style:style>
    <style:style style:name="P91" style:family="paragraph" style:parent-style-name="Text_20_body">
      <style:paragraph-properties fo:margin-left="0cm" fo:margin-right="0cm" fo:margin-top="0cm" fo:margin-bottom="0cm" fo:line-height="100%" fo:text-align="justify" style:justify-single-word="false" fo:text-indent="1.251cm" style:auto-text-indent="false"/>
      <style:text-properties fo:font-variant="normal" fo:text-transform="none" style:font-name="Arial3" fo:font-size="10pt" fo:font-style="italic" fo:font-weight="bold" fo:background-color="transparent" style:font-style-asian="italic" style:font-style-complex="italic"/>
    </style:style>
    <style:style style:name="P92" style:family="paragraph" style:parent-style-name="Text_20_body">
      <style:paragraph-properties fo:margin-left="0cm" fo:margin-right="0cm" fo:margin-top="0cm" fo:margin-bottom="0cm" fo:line-height="100%" fo:text-align="justify" style:justify-single-word="false" fo:text-indent="1.251cm" style:auto-text-indent="false"/>
      <style:text-properties fo:font-variant="normal" fo:text-transform="none" style:font-name="Arial3" fo:font-size="10pt" fo:font-style="italic" style:font-style-asian="italic" style:font-style-complex="italic"/>
    </style:style>
    <style:style style:name="P93" style:family="paragraph" style:parent-style-name="Text_20_body">
      <style:paragraph-properties fo:margin-left="0cm" fo:margin-right="0cm" fo:margin-top="0cm" fo:margin-bottom="0cm" fo:line-height="100%" fo:text-align="justify" style:justify-single-word="false" fo:text-indent="1.251cm" style:auto-text-indent="false"/>
      <style:text-properties fo:font-variant="normal" fo:text-transform="none" style:font-name="Arial3" fo:font-size="10pt" fo:font-style="italic" fo:font-weight="normal" style:font-style-asian="italic" style:font-style-complex="italic"/>
    </style:style>
    <style:style style:name="P94" style:family="paragraph" style:parent-style-name="Text_20_body">
      <style:paragraph-properties fo:margin-left="0cm" fo:margin-right="0cm" fo:margin-top="0cm" fo:margin-bottom="0cm" fo:line-height="100%" fo:text-align="justify" style:justify-single-word="false" fo:text-indent="1.251cm" style:auto-text-indent="false"/>
      <style:text-properties fo:font-variant="normal" fo:text-transform="none" fo:color="#000000" style:text-line-through-style="none" style:font-name="Arial3" fo:font-size="10pt" fo:font-style="italic" style:text-underline-style="none" fo:font-weight="normal" style:text-blinking="false" fo:background-color="transparent" style:font-style-asian="italic" style:font-style-complex="italic"/>
    </style:style>
    <style:style style:name="P95" style:family="paragraph" style:parent-style-name="Text_20_body">
      <style:paragraph-properties loext:contextual-spacing="false" fo:margin-left="0cm" fo:margin-right="0cm" fo:margin-top="0cm" fo:margin-bottom="0cm" fo:text-align="justify" style:justify-single-word="false" fo:text-indent="1.251cm" style:auto-text-indent="false"/>
      <style:text-properties style:font-name="Arial1" fo:font-size="10pt" fo:font-style="normal" fo:font-weight="normal" style:font-size-asian="10pt" style:font-style-asian="normal" style:font-weight-asian="normal" style:font-size-complex="10pt" style:font-style-complex="normal" style:font-weight-complex="normal"/>
    </style:style>
    <style:style style:name="P96"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97" style:family="paragraph" style:parent-style-name="Text_20_body">
      <style:paragraph-properties fo:margin-left="0cm" fo:margin-right="0cm" fo:margin-top="0cm" fo:margin-bottom="0cm" fo:line-height="100%" fo:text-indent="1.251cm" style:auto-text-indent="false"/>
      <style:text-properties style:font-name="Arial1" fo:font-size="10pt" fo:font-style="italic" fo:font-weight="normal" fo:background-color="transparent" style:font-size-asian="10pt" style:font-style-asian="italic" style:font-size-complex="10pt" style:font-style-complex="italic"/>
    </style:style>
    <style:style style:name="P98"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1" fo:font-size="10pt" fo:font-style="italic" fo:font-weight="normal" fo:background-color="transparent" style:font-size-asian="10pt" style:font-style-asian="italic" style:font-size-complex="10pt" style:font-style-complex="italic"/>
    </style:style>
    <style:style style:name="P99"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1" fo:font-size="10pt" fo:font-style="italic" fo:font-weight="normal" style:font-size-asian="10pt" style:font-style-asian="italic" style:font-size-complex="10pt" style:font-style-complex="italic"/>
    </style:style>
    <style:style style:name="P100"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1" fo:font-size="10pt" fo:font-style="italic" fo:background-color="transparent" style:font-size-asian="10pt" style:font-style-asian="italic" style:font-size-complex="10pt" style:font-style-complex="italic"/>
    </style:style>
    <style:style style:name="P101"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1" fo:font-size="10pt" fo:font-style="italic" fo:background-color="#ffff00" style:font-size-asian="10pt" style:font-style-asian="italic" style:font-size-complex="10pt" style:font-style-complex="italic"/>
    </style:style>
    <style:style style:name="P102" style:family="paragraph" style:parent-style-name="Text_20_body">
      <style:paragraph-properties fo:margin-left="0cm" fo:margin-right="0cm" fo:margin-top="0cm" fo:margin-bottom="0cm" fo:line-height="100%" fo:text-indent="1.251cm" style:auto-text-indent="false"/>
    </style:style>
    <style:style style:name="P103" style:family="paragraph" style:parent-style-name="Text_20_body">
      <style:paragraph-properties fo:margin-left="0cm" fo:margin-right="0cm" fo:margin-top="0cm" fo:margin-bottom="0cm" fo:line-height="100%" fo:text-align="justify" style:justify-single-word="false" fo:text-indent="1.251cm" style:auto-text-indent="false"/>
    </style:style>
    <style:style style:name="P104" style:family="paragraph" style:parent-style-name="Text_20_body">
      <style:paragraph-properties fo:margin-left="0cm" fo:margin-right="0cm" fo:margin-top="0cm" fo:margin-bottom="0cm" fo:line-height="100%" fo:text-align="justify" style:justify-single-word="false" fo:text-indent="1.251cm" style:auto-text-indent="false"/>
      <style:text-properties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P105" style:family="paragraph" style:parent-style-name="Text_20_body">
      <style:paragraph-properties fo:margin-left="0cm" fo:margin-right="0cm" fo:margin-top="0cm" fo:margin-bottom="0cm" fo:text-indent="1.251cm" style:auto-text-indent="false"/>
      <style:text-properties fo:color="#000000" style:font-name="Arial1" fo:font-size="10pt" fo:font-style="italic" fo:font-weight="normal" fo:background-color="transparent" style:font-size-asian="10pt" style:font-style-asian="italic" style:font-size-complex="10pt" style:font-style-complex="italic"/>
    </style:style>
    <style:style style:name="P106"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07"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108"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7"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109"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fo:font-style="italic" style:font-style-asian="italic" style:font-style-complex="italic"/>
    </style:style>
    <style:style style:name="P110"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11" style:family="paragraph" style:parent-style-name="Text_20_body" style:master-page-name="">
      <style:paragraph-properties fo:margin-left="0cm" fo:margin-right="0cm" fo:margin-top="0cm" fo:margin-bottom="0cm" fo:line-height="100%" fo:text-align="justify" style:justify-single-word="false" fo:text-indent="1.251cm" style:auto-text-indent="false" style:page-number="auto" fo:break-before="auto" fo:break-after="auto"/>
      <style:text-properties style:font-name="Arial1" fo:font-size="10pt" fo:font-style="italic" style:font-size-asian="10pt" style:font-style-asian="italic" style:font-size-complex="10pt" style:font-style-complex="italic"/>
    </style:style>
    <style:style style:name="P112"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113" style:family="paragraph" style:parent-style-name="List_20_Paragraph">
      <style:paragraph-properties loext:contextual-spacing="false"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114" style:family="paragraph" style:parent-style-name="List_20_Paragraph">
      <style:paragraph-properties loext:contextual-spacing="false" fo:margin-left="0cm" fo:margin-right="0cm" fo:margin-top="0cm" fo:margin-bottom="0cm" fo:line-height="100%" fo:text-align="justify" style:justify-single-word="false" fo:text-indent="1.251cm" style:auto-text-indent="false">
        <style:tab-stops>
          <style:tab-stop style:position="0cm"/>
        </style:tab-stops>
      </style:paragraph-properties>
    </style:style>
    <style:style style:name="P115" style:family="paragraph" style:parent-style-name="List_20_Paragraph">
      <style:paragraph-properties loext:contextual-spacing="false" fo:margin-left="0cm" fo:margin-right="0cm" fo:margin-top="0cm" fo:margin-bottom="0cm" fo:line-height="100%" fo:text-align="justify" style:justify-single-word="false" fo:text-indent="1.251cm" style:auto-text-indent="false">
        <style:tab-stops>
          <style:tab-stop style:position="1.792cm"/>
        </style:tab-stops>
      </style:paragraph-properties>
      <style:text-properties style:use-window-font-color="true" style:font-name="Arial1" fo:font-size="10pt" fo:letter-spacing="-0.005cm" fo:language="es" fo:country="ES" fo:font-style="italic" fo:font-weight="bold" style:font-size-asian="10pt" style:font-style-asian="italic" style:font-weight-asian="bold" style:font-size-complex="10pt" style:font-style-complex="italic"/>
    </style:style>
    <style:style style:name="P116" style:family="paragraph" style:parent-style-name="Standard">
      <style:paragraph-properties fo:margin-left="0cm" fo:margin-right="0cm" fo:line-height="150%" fo:text-align="justify" style:justify-single-word="false" fo:text-indent="1.251cm" style:auto-text-indent="false"/>
      <style:text-properties fo:color="#c9211e" style:font-name="Arial1" fo:font-size="10pt" fo:font-style="italic" style:font-size-asian="10pt" style:font-style-asian="italic" style:font-name-complex="Arial1" style:font-size-complex="10pt" style:font-style-complex="italic"/>
    </style:style>
    <style:style style:name="P117" style:family="paragraph" style:parent-style-name="Standard">
      <style:paragraph-properties fo:margin-left="0cm" fo:margin-right="0cm" fo:line-height="150%" fo:text-align="justify" style:justify-single-word="false" fo:text-indent="1.251cm" style:auto-text-indent="false"/>
      <style:text-properties fo:color="#c9211e" style:font-name="Arial1" fo:font-size="10pt" fo:language="es" fo:country="ES" fo:font-style="italic" fo:font-weight="bold" style:font-size-asian="10pt" style:font-style-asian="italic" style:font-weight-asian="bold" style:font-size-complex="10pt" style:font-style-complex="italic"/>
    </style:style>
    <style:style style:name="P118" style:family="paragraph" style:parent-style-name="Standard">
      <style:paragraph-properties fo:margin-left="0cm" fo:margin-right="0cm" fo:line-height="100%" fo:text-align="center" style:justify-single-word="false" fo:text-indent="1.251cm" style:auto-text-indent="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19" style:family="paragraph" style:parent-style-name="Standard">
      <style:paragraph-properties fo:margin-left="0cm" fo:margin-right="0cm" fo:line-height="150%" fo:text-align="center"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12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12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12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23"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124"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bold" style:font-size-asian="10pt" style:font-style-asian="italic" style:font-weight-asian="bold" style:font-name-complex="Times New Roman" style:font-size-complex="10pt" style:font-style-complex="italic" fo:hyphenate="false" fo:hyphenation-remain-char-count="2" fo:hyphenation-push-char-count="2"/>
    </style:style>
    <style:style style:name="P125"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background-color="transparent" style:font-size-asian="10pt" style:font-style-asian="italic" style:font-size-complex="10pt" style:font-style-complex="italic" fo:hyphenate="false" fo:hyphenation-remain-char-count="2" fo:hyphenation-push-char-count="2"/>
    </style:style>
    <style:style style:name="P126" style:family="paragraph" style:parent-style-name="Standard">
      <style:paragraph-properties loext:contextual-spacing="false" fo:margin-left="0cm" fo:margin-right="0cm" fo:text-align="justify" style:justify-single-word="false" fo:orphans="2" fo:widows="2" fo:hyphenation-ladder-count="no-limit" fo:text-indent="1.251cm" style:auto-text-indent="false" style:writing-mode="lr-tb"/>
      <style:text-properties style:use-window-font-color="true" style:font-name="Arial1" fo:font-size="10pt" fo:font-style="italic" style:text-underline-style="none" fo:background-color="transparent" style:font-name-asian="OpenSymbol" style:font-size-asian="10pt" style:font-style-asian="italic" style:font-name-complex="OpenSymbol" style:font-size-complex="10pt" style:font-style-complex="italic" fo:hyphenate="false" fo:hyphenation-remain-char-count="2" fo:hyphenation-push-char-count="2"/>
    </style:style>
    <style:style style:name="P127"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font-style="italic" style:font-style-asian="italic" style:font-style-complex="italic" fo:hyphenate="false" fo:hyphenation-remain-char-count="2" fo:hyphenation-push-char-count="2"/>
    </style:style>
    <style:style style:name="P128"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fo:font-style="normal" style:font-style-asian="normal" style:font-style-complex="normal" fo:hyphenate="false" fo:hyphenation-remain-char-count="2" fo:hyphenation-push-char-count="2"/>
    </style:style>
    <style:style style:name="P129"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130"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131" style:family="paragraph" style:parent-style-name="Text_20_body">
      <style:paragraph-properties fo:margin-left="0cm" fo:margin-right="0cm" fo:text-align="justify" style:justify-single-word="false" fo:text-indent="1.251cm" style:auto-text-indent="false"/>
    </style:style>
    <style:style style:name="P132"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33" style:family="paragraph" style:parent-style-name="Text_20_body">
      <style:paragraph-properties fo:margin-left="0cm" fo:margin-right="0cm" fo:text-align="justify" style:justify-single-word="false" fo:text-indent="1.251cm" style:auto-text-indent="false"/>
      <style:text-properties style:font-name="Arial1" fo:font-size="10pt" fo:language="es" fo:country="ES" fo:font-style="italic" fo:font-weight="bold" style:font-size-asian="10pt" style:font-style-asian="italic" style:font-size-complex="10pt" style:font-style-complex="italic"/>
    </style:style>
    <style:style style:name="P134"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135"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136" style:family="paragraph" style:parent-style-name="Text_20_body">
      <style:paragraph-properties fo:margin-left="0cm" fo:margin-right="0cm" fo:text-align="justify" style:justify-single-word="false" fo:text-indent="1.251cm" style:auto-text-indent="false"/>
      <style:text-properties fo:color="#000000" style:font-name="Arial1" fo:font-size="10pt" fo:letter-spacing="-0.007cm" fo:font-style="italic" style:font-size-asian="10pt" style:font-style-asian="italic" style:font-size-complex="10pt" style:font-style-complex="italic"/>
    </style:style>
    <style:style style:name="P137" style:family="paragraph" style:parent-style-name="Text_20_body">
      <style:paragraph-properties fo:margin-left="0cm" fo:margin-right="0cm" fo:text-align="justify" style:justify-single-word="false" fo:text-indent="1.251cm" style:auto-text-indent="false"/>
      <style:text-properties fo:color="#ff3333" style:font-name="Arial1" fo:font-size="10pt" fo:font-style="italic" style:font-size-asian="10pt" style:font-style-asian="italic" style:font-size-complex="10pt" style:font-style-complex="italic"/>
    </style:style>
    <style:style style:name="P138" style:family="paragraph" style:parent-style-name="Text_20_body">
      <style:paragraph-properties fo:margin-left="0cm" fo:margin-right="0cm" fo:margin-top="0.106cm" fo:margin-bottom="0.212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139" style:family="paragraph" style:parent-style-name="Text_20_body">
      <style:paragraph-properties fo:margin-left="0cm" fo:margin-right="0cm" fo:margin-top="0.106cm" fo:margin-bottom="0.212cm" fo:text-align="center" style:justify-single-word="false" fo:text-indent="1.251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140"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141" style:family="paragraph" style:parent-style-name="Table_20_Contents">
      <style:paragraph-properties fo:margin-top="0cm" fo:margin-bottom="0.499cm"/>
      <style:text-properties style:font-name="Arial3" fo:font-size="10pt" fo:font-style="italic" fo:font-weight="bold" style:font-style-asian="italic" style:font-style-complex="italic"/>
    </style:style>
    <style:style style:name="P142"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143" style:family="paragraph" style:parent-style-name="Table_20_Contents">
      <style:paragraph-properties fo:margin-top="0cm" fo:margin-bottom="0.499cm" fo:text-align="end" style:justify-single-word="false"/>
      <style:text-properties style:font-name="Arial3" fo:font-size="10pt" fo:font-style="italic" fo:font-weight="bold" style:font-style-asian="italic" style:font-style-complex="italic"/>
    </style:style>
    <style:style style:name="P144" style:family="paragraph" style:parent-style-name="Table_20_Contents">
      <style:paragraph-properties fo:margin-top="0cm" fo:margin-bottom="0.499cm"/>
      <style:text-properties style:font-name="Arial3" fo:font-size="10pt" fo:font-style="italic" style:font-style-asian="italic" style:font-style-complex="italic"/>
    </style:style>
    <style:style style:name="P145" style:family="paragraph" style:parent-style-name="Table_20_Contents">
      <style:paragraph-properties fo:margin-top="0cm" fo:margin-bottom="0.499cm" fo:text-align="center" style:justify-single-word="false"/>
      <style:text-properties style:font-name="Arial3" fo:font-size="10pt" fo:font-style="italic" style:font-style-asian="italic" style:font-style-complex="italic"/>
    </style:style>
    <style:style style:name="P146" style:family="paragraph" style:parent-style-name="Table_20_Contents">
      <style:paragraph-properties fo:margin-top="0cm" fo:margin-bottom="0.499cm" fo:text-align="center" style:justify-single-word="false"/>
      <style:text-properties style:font-name="Arial3" fo:font-size="7pt" fo:font-style="italic" fo:font-weight="bold" style:font-style-asian="italic" style:font-style-complex="italic"/>
    </style:style>
    <style:style style:name="P147" style:family="paragraph" style:parent-style-name="Table_20_Contents">
      <style:paragraph-properties fo:margin-top="0cm" fo:margin-bottom="0.499cm" fo:text-align="center" style:justify-single-word="false"/>
      <style:text-properties style:font-name="Arial3" fo:font-size="7pt" fo:font-style="italic" style:font-style-asian="italic" style:font-style-complex="italic"/>
    </style:style>
    <style:style style:name="P148"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149" style:family="paragraph" style:parent-style-name="Table_20_Contents">
      <style:paragraph-properties fo:margin-top="0cm" fo:margin-bottom="0.499cm"/>
      <style:text-properties fo:color="#000000" style:font-name="Arial3" fo:font-size="10pt" fo:font-style="italic" style:font-style-asian="italic" style:font-style-complex="italic"/>
    </style:style>
    <style:style style:name="P150"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151" style:family="paragraph" style:parent-style-name="Table_20_Contents">
      <style:paragraph-properties fo:margin-top="0cm" fo:margin-bottom="0.499cm"/>
      <style:text-properties style:font-name="Arial1" fo:font-size="10pt" fo:font-style="italic" fo:font-weight="bold" style:font-size-asian="10pt" style:font-style-asian="italic" style:font-size-complex="10pt" style:font-style-complex="italic"/>
    </style:style>
    <style:style style:name="P152"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153" style:family="paragraph" style:parent-style-name="Table_20_Contents">
      <style:paragraph-properties fo:margin-top="0cm" fo:margin-bottom="0.499cm" fo:text-align="end" style:justify-single-word="false"/>
      <style:text-properties style:font-name="Arial1" fo:font-size="10pt" fo:font-style="italic" fo:font-weight="bold" style:font-size-asian="10pt" style:font-style-asian="italic" style:font-size-complex="10pt" style:font-style-complex="italic"/>
    </style:style>
    <style:style style:name="P154"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155"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56" style:family="paragraph" style:parent-style-name="Standard">
      <style:paragraph-properties fo:text-align="justify" style:justify-single-word="false"/>
    </style:style>
    <style:style style:name="P157" style:family="paragraph" style:parent-style-name="Standard">
      <style:paragraph-properties fo:text-align="justify" style:justify-single-word="false"/>
      <style:text-properties style:font-name="Arial6" fo:font-size="10pt" fo:font-weight="bold" style:font-name-asian="Times New Roman" style:font-size-asian="10pt" style:font-weight-asian="bold" style:font-name-complex="Arial Narrow" style:font-size-complex="10pt" style:font-style-complex="italic" style:font-weight-complex="bold"/>
    </style:style>
    <style:style style:name="P158" style:family="paragraph" style:parent-style-name="Standard">
      <style:paragraph-properties fo:text-align="justify" style:justify-single-word="false"/>
      <style:text-properties fo:color="#000000" style:font-name="Arial1" fo:font-size="10pt" fo:language="es" fo:country="ES" style:font-size-asian="10pt" style:font-size-complex="10pt"/>
    </style:style>
    <style:style style:name="P159" style:family="paragraph" style:parent-style-name="Standard">
      <style:paragraph-properties fo:text-align="justify" style:justify-single-word="false"/>
      <style:text-properties fo:color="#000000" style:font-name="Arial1" fo:font-size="10pt" fo:language="es" fo:country="ES" fo:font-weight="normal" style:font-name-asian="Times New Roman" style:font-size-asian="10pt" style:font-weight-asian="normal" style:font-name-complex="Arial Narrow" style:font-size-complex="10pt" style:font-style-complex="italic" style:font-weight-complex="normal"/>
    </style:style>
    <style:style style:name="P160" style:family="paragraph" style:parent-style-name="Standard">
      <style:paragraph-properties fo:text-align="justify" style:justify-single-word="false"/>
      <style:text-properties fo:color="#000000" style:font-name="Arial1" fo:font-size="10pt" fo:language="es" fo:country="ES" style:text-underline-style="none" fo:font-weight="normal" style:font-name-asian="Times New Roman" style:font-size-asian="10pt" style:font-weight-asian="normal" style:font-name-complex="Arial Narrow" style:font-size-complex="10pt" style:font-style-complex="italic" style:font-weight-complex="normal"/>
    </style:style>
    <style:style style:name="P161" style:family="paragraph" style:parent-style-name="Standard">
      <style:paragraph-properties fo:text-align="justify" style:justify-single-word="false"/>
      <style:text-properties fo:color="#ff3333"/>
    </style:style>
    <style:style style:name="P162" style:family="paragraph" style:parent-style-name="Standard">
      <style:text-properties fo:color="#ff3333" style:font-name="Arial1" fo:font-size="10pt" fo:font-style="italic" style:font-size-asian="10pt" style:font-style-asian="italic" style:font-name-complex="Arial1" style:font-size-complex="10pt" style:font-style-complex="italic"/>
    </style:style>
    <style:style style:name="P163" style:family="paragraph" style:parent-style-name="Standard">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64" style:family="paragraph" style:parent-style-name="Standard">
      <style:paragraph-properties fo:text-align="justify" style:justify-single-word="false" style:text-autospace="non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65" style:family="paragraph" style:parent-style-name="Standard">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66"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67" style:family="paragraph" style:parent-style-name="Standard">
      <style:paragraph-properties fo:text-align="justify" style:justify-single-word="false" style:text-autospace="non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68" style:family="paragraph" style:parent-style-name="Standard">
      <style:text-properties style:use-window-font-color="true" style:font-name="Arial1" fo:font-size="10pt" fo:font-style="italic" style:font-size-asian="10pt" style:font-style-asian="italic" style:font-name-complex="Arial1" style:font-size-complex="10pt" style:font-style-complex="italic"/>
    </style:style>
    <style:style style:name="P169"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170"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171" style:family="paragraph" style:parent-style-name="Standard">
      <style:text-properties style:use-window-font-color="true" fo:font-style="italic" style:font-style-asian="italic" style:font-style-complex="italic"/>
    </style:style>
    <style:style style:name="P172" style:family="paragraph" style:parent-style-name="Standard">
      <style:paragraph-properties fo:text-align="justify" style:justify-single-word="false" style:text-autospace="none"/>
      <style:text-properties style:use-window-font-color="true" fo:font-style="italic" style:font-style-asian="italic" style:font-style-complex="italic"/>
    </style:style>
    <style:style style:name="P173" style:family="paragraph" style:parent-style-name="Standard">
      <style:paragraph-properties fo:text-align="justify" style:justify-single-word="false"/>
      <style:text-properties fo:font-style="italic" style:font-style-asian="italic" style:font-style-complex="italic"/>
    </style:style>
    <style:style style:name="P174" style:family="paragraph" style:parent-style-name="Standard">
      <style:text-properties style:font-name="Arial1" fo:font-size="10pt" style:font-size-asian="10pt" style:font-size-complex="10pt"/>
    </style:style>
    <style:style style:name="P17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76" style:family="paragraph" style:parent-style-name="Standard">
      <style:text-properties style:text-underline-style="solid" style:text-underline-width="auto" style:text-underline-color="font-color"/>
    </style:style>
    <style:style style:name="P177"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178" style:family="paragraph" style:parent-style-name="Standard">
      <style:paragraph-properties fo:margin-left="0.499cm" fo:margin-right="0.499cm" fo:margin-top="0cm" fo:margin-bottom="0cm" fo:line-height="150%" fo:text-align="center" style:justify-single-word="false" fo:text-indent="0cm" style:auto-text-indent="false"/>
      <style:text-properties fo:color="#000000" style:font-name="Arial1" fo:font-size="10pt" fo:font-style="italic" fo:font-weight="bold" style:font-size-asian="10pt" style:font-style-asian="italic" style:font-weight-asian="bold" style:font-name-complex="Arial1" style:font-size-complex="10pt" style:font-style-complex="italic"/>
    </style:style>
    <style:style style:name="P179"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font-style="italic" fo:font-weight="bold" style:font-size-asian="10pt" style:font-style-asian="italic" style:font-weight-asian="bold" style:font-name-complex="Arial1" style:font-size-complex="10pt" style:font-style-complex="italic"/>
    </style:style>
    <style:style style:name="P180" style:family="paragraph" style:parent-style-name="Standard">
      <style:paragraph-properties fo:margin-left="0.499cm" fo:margin-right="0.499cm" fo:margin-top="0cm" fo:margin-bottom="0cm" fo:line-height="150%" fo:text-align="center" style:justify-single-word="false" fo:text-indent="0cm" style:auto-text-indent="false"/>
      <style:text-properties fo:color="#000000"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81"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P182"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font-style="italic" fo:font-weight="bold" style:font-name-asian="Arial6" style:font-size-asian="10pt" style:font-style-asian="italic" style:font-weight-asian="bold" style:font-name-complex="Arial6" style:font-size-complex="10pt" style:font-style-complex="italic" style:font-weight-complex="bold"/>
    </style:style>
    <style:style style:name="P183"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84"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85"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style:style>
    <style:style style:name="P186" style:family="paragraph" style:parent-style-name="Standard">
      <style:paragraph-properties fo:margin-left="0.499cm" fo:margin-right="0.499cm" fo:margin-top="0cm" fo:margin-bottom="0cm" fo:line-height="150%" fo:text-align="center" style:justify-single-word="false" fo:text-indent="0cm" style:auto-text-indent="false"/>
      <style:text-properties fo:color="#000000" style:font-name="Arial1" fo:font-size="10pt" fo:language="es" fo:country="ES" fo:font-style="italic" style:font-size-asian="10pt" style:font-style-asian="italic" style:font-name-complex="Arial1" style:font-size-complex="10pt" style:font-style-complex="italic"/>
    </style:style>
    <style:style style:name="P187" style:family="paragraph" style:parent-style-name="Standard">
      <style:paragraph-properties fo:margin-left="0.499cm" fo:margin-right="0.499cm" fo:margin-top="0cm" fo:margin-bottom="0cm" fo:line-height="150%" fo:text-align="justify" style:justify-single-word="false" fo:text-indent="0cm" style:auto-text-indent="false"/>
      <style:text-properties fo:color="#000000" style:font-name="Arial1" fo:font-size="10pt" fo:letter-spacing="0.002cm" fo:font-style="italic" fo:font-weight="normal" style:font-size-asian="10pt" style:font-style-asian="italic" style:font-weight-asian="normal" style:font-name-complex="Arial1" style:font-size-complex="10pt" style:font-style-complex="italic" style:font-weight-complex="normal"/>
    </style:style>
    <style:style style:name="P188" style:family="paragraph" style:parent-style-name="Standard">
      <style:paragraph-properties fo:margin-left="0.499cm" fo:margin-right="0.499cm" fo:margin-top="0cm" fo:margin-bottom="0cm" fo:line-height="150%" fo:text-align="justify" style:justify-single-word="false" fo:text-indent="0cm" style:auto-text-indent="false"/>
      <style:text-properties fo:color="#ff3333" style:font-name="Arial1" fo:font-size="9pt" fo:language="es" fo:country="ES" fo:font-weight="normal" style:font-size-asian="9pt" style:font-weight-asian="normal" style:font-name-complex="Arial1" style:font-size-complex="9pt" style:font-weight-complex="normal"/>
    </style:style>
    <style:style style:name="P189" style:family="paragraph" style:parent-style-name="Standard">
      <style:paragraph-properties fo:margin-left="0.499cm" fo:margin-right="0.499cm" fo:margin-top="0cm" fo:margin-bottom="0cm" fo:line-height="150%" fo:text-align="justify" style:justify-single-word="false" fo:text-indent="0cm" style:auto-text-indent="false"/>
      <style:text-properties style:font-name="Arial1" fo:font-size="10pt" fo:font-weight="bold" style:font-size-asian="10pt" style:font-weight-asian="bold" style:font-size-complex="10pt" style:font-weight-complex="bold"/>
    </style:style>
    <style:style style:name="P190" style:family="paragraph" style:parent-style-name="Standard">
      <style:paragraph-properties fo:margin-left="0.499cm" fo:margin-right="0.499cm" fo:margin-top="0cm" fo:margin-bottom="0cm" fo:line-height="150%" fo:text-align="justify" style:justify-single-word="false" fo:text-indent="0cm" style:auto-text-indent="false"/>
      <style:text-properties style:font-name="Arial1" fo:font-size="10pt" style:font-size-asian="10pt" style:font-size-complex="10pt"/>
    </style:style>
    <style:style style:name="P191" style:family="paragraph" style:parent-style-name="Standard">
      <style:paragraph-properties fo:margin-left="0.499cm" fo:margin-right="0.499cm" fo:margin-top="0cm" fo:margin-bottom="0cm" fo:line-height="150%" fo:text-align="justify" style:justify-single-word="false" fo:text-indent="0cm" style:auto-text-indent="false"/>
      <style:text-properties style:font-name="Arial1" fo:font-size="9pt" fo:font-weight="bold" style:font-size-asian="9pt" style:font-weight-asian="bold" style:font-size-complex="9pt" style:font-weight-complex="bold"/>
    </style:style>
    <style:style style:name="P192" style:family="paragraph" style:parent-style-name="Standard">
      <style:paragraph-properties fo:margin-left="0.499cm" fo:margin-right="0.499cm" fo:margin-top="0cm" fo:margin-bottom="0cm" fo:line-height="150%" fo:text-align="justify" style:justify-single-word="false" fo:text-indent="0cm" style:auto-text-indent="false"/>
    </style:style>
    <style:style style:name="P193" style:family="paragraph" style:parent-style-name="Standard">
      <style:paragraph-properties fo:margin-left="0.499cm" fo:margin-right="0.499cm" fo:margin-top="0cm" fo:margin-bottom="0cm" fo:line-height="150%" fo:text-align="justify" style:justify-single-word="false" fo:text-indent="0cm" style:auto-text-indent="false" style:text-autospace="none" style:writing-mode="lr-tb"/>
      <style:text-properties fo:color="#ff3333" style:font-name="Arial1" fo:font-size="9pt" fo:language="es" fo:country="ES" fo:font-weight="normal" style:font-size-asian="9pt" style:font-weight-asian="normal" style:font-name-complex="Arial1" style:font-size-complex="9pt" style:font-weight-complex="normal"/>
    </style:style>
    <style:style style:name="P194" style:family="paragraph" style:parent-style-name="Standard">
      <style:paragraph-properties fo:margin-left="0.499cm" fo:margin-right="0.499cm" fo:margin-top="0cm" fo:margin-bottom="0cm" fo:line-height="150%" fo:text-align="justify" style:justify-single-word="false" fo:text-indent="0cm" style:auto-text-indent="false" style:text-autospace="none" style:writing-mode="lr-tb"/>
      <style:text-properties fo:color="#ff3333"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95" style:family="paragraph" style:parent-style-name="Standard">
      <style:paragraph-properties fo:margin-left="0.499cm" fo:margin-right="0.499cm" fo:margin-top="0cm" fo:margin-bottom="0cm" fo:line-height="150%" fo:text-align="justify" style:justify-single-word="false" fo:text-indent="0cm" style:auto-text-indent="false" style:text-autospace="none" style:writing-mode="lr-tb"/>
      <style:text-properties fo:color="#000000" style:font-name="Arial1" fo:font-size="10pt" fo:font-weight="bold" style:font-size-asian="10pt" style:font-weight-asian="bold" style:font-name-complex="Arial1" style:font-size-complex="10pt" style:font-weight-complex="bold"/>
    </style:style>
    <style:style style:name="P196" style:family="paragraph" style:parent-style-name="Standard">
      <style:paragraph-properties fo:margin-left="0.499cm" fo:margin-right="0.499cm" fo:margin-top="0cm" fo:margin-bottom="0cm" fo:line-height="150%" fo:text-align="justify" style:justify-single-word="false" fo:text-indent="0cm" style:auto-text-indent="false" style:text-autospace="none" style:writing-mode="lr-tb"/>
      <style:text-properties style:use-window-font-color="true" style:font-name="Arial1" fo:font-size="9pt" fo:language="es" fo:country="ES" fo:font-weight="normal" style:font-size-asian="9pt" style:font-weight-asian="normal" style:font-name-complex="Arial1" style:font-size-complex="9pt" style:font-weight-complex="normal"/>
    </style:style>
    <style:style style:name="P197" style:family="paragraph" style:parent-style-name="Standard">
      <style:paragraph-properties fo:margin-left="0.499cm" fo:margin-right="0.499cm" fo:margin-top="0cm" fo:margin-bottom="0cm" fo:line-height="150%" fo:text-align="justify" style:justify-single-word="false" fo:text-indent="0cm" style:auto-text-indent="false" style:text-autospace="none" style:writing-mode="lr-tb"/>
      <style:text-properties style:font-name="Arial1" fo:font-size="9pt" fo:font-weight="normal" style:font-size-asian="9pt" style:font-weight-asian="normal" style:font-size-complex="9pt" style:font-weight-complex="normal"/>
    </style:style>
    <style:style style:name="P198" style:family="paragraph" style:parent-style-name="Standard">
      <style:paragraph-properties fo:margin-left="0.499cm" fo:margin-right="0.499cm" fo:margin-top="0cm" fo:margin-bottom="0cm" fo:line-height="150%" fo:text-align="justify" style:justify-single-word="false" fo:text-indent="0cm" style:auto-text-indent="false" style:text-autospace="none" style:writing-mode="lr-tb"/>
      <style:text-properties style:font-name="Arial1" fo:font-size="9pt" fo:font-style="italic" style:font-size-asian="9pt" style:font-style-asian="italic" style:font-size-complex="9pt" style:font-style-complex="italic"/>
    </style:style>
    <style:style style:name="P199" style:family="paragraph" style:parent-style-name="Text_20_body">
      <style:paragraph-properties fo:margin-left="0.499cm" fo:margin-right="0.499cm" fo:margin-top="0cm" fo:margin-bottom="0cm" fo:line-height="150%" fo:text-align="justify" style:justify-single-word="false" fo:text-indent="0cm" style:auto-text-indent="false"/>
    </style:style>
    <style:style style:name="P200" style:family="paragraph" style:parent-style-name="Text_20_body">
      <style:paragraph-properties fo:margin-left="0.499cm" fo:margin-right="0.499cm" fo:margin-top="0cm" fo:margin-bottom="0cm" fo:line-height="150%" fo:text-align="justify" style:justify-single-word="false" fo:text-indent="0cm" style:auto-text-indent="false"/>
      <style:text-properties style:font-name="Arial1" fo:font-size="9pt" fo:font-weight="bold" style:font-size-asian="9pt" style:font-weight-asian="bold" style:font-size-complex="9pt" style:font-weight-complex="bold"/>
    </style:style>
    <style:style style:name="P201" style:family="paragraph" style:parent-style-name="Text_20_body">
      <style:paragraph-properties fo:margin-left="0.499cm" fo:margin-right="0.499cm" fo:margin-top="0cm" fo:margin-bottom="0cm" fo:line-height="150%" fo:text-align="justify" style:justify-single-word="false" fo:text-indent="0cm" style:auto-text-indent="false"/>
      <style:text-properties fo:color="#000000" style:font-name="Arial1" fo:font-size="10pt" fo:font-style="italic" fo:font-weight="normal" style:font-size-asian="10pt" style:font-style-asian="italic" style:font-weight-asian="normal" style:font-size-complex="10pt" style:font-style-complex="italic" style:font-weight-complex="normal"/>
    </style:style>
    <style:style style:name="P202" style:family="paragraph" style:parent-style-name="Text_20_body">
      <style:paragraph-properties fo:margin-left="0.499cm" fo:margin-right="0.499cm" fo:margin-top="0cm" fo:margin-bottom="0cm" fo:line-height="100%" fo:text-align="justify" style:justify-single-word="false" fo:text-indent="0cm" style:auto-text-indent="false"/>
      <style:text-properties fo:color="#000000" style:font-name="Arial1" fo:font-size="10pt" fo:font-style="italic" fo:font-weight="normal" style:font-size-asian="10pt" style:font-style-asian="italic" style:font-weight-asian="normal" style:font-size-complex="10pt" style:font-style-complex="italic" style:font-weight-complex="normal"/>
    </style:style>
    <style:style style:name="P203" style:family="paragraph" style:parent-style-name="Text_20_body">
      <style:paragraph-properties fo:margin-left="0.499cm" fo:margin-right="0.499cm" fo:margin-top="0cm" fo:margin-bottom="0cm" fo:line-height="100%" fo:text-align="justify" style:justify-single-word="false" fo:text-indent="0cm" style:auto-text-indent="false"/>
      <style:text-properties fo:color="#000000" style:font-name="Arial1" fo:font-size="10pt"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style:style>
    <style:style style:name="P204" style:family="paragraph" style:parent-style-name="Standard">
      <style:paragraph-properties fo:margin-left="0.499cm" fo:margin-right="0.499cm" fo:line-height="150%" fo:text-align="justify" style:justify-single-word="false" fo:text-indent="0cm" style:auto-text-indent="false"/>
      <style:text-properties fo:color="#000000" style:font-name="Arial1" fo:font-size="10pt" fo:language="es" fo:country="ES" fo:font-style="italic" style:letter-kerning="true" fo:background-color="transparent" style:font-name-asian="SimSun2" style:font-size-asian="10pt" style:font-style-asian="italic" style:font-name-complex="Mangal1" style:font-size-complex="10pt" style:language-complex="hi" style:country-complex="IN" style:font-style-complex="italic"/>
    </style:style>
    <style:style style:name="P205" style:family="paragraph" style:parent-style-name="Standard">
      <style:paragraph-properties fo:margin-left="0.499cm" fo:margin-right="0.499cm" fo:line-height="100%" fo:text-align="justify" style:justify-single-word="false" fo:text-indent="0cm" style:auto-text-indent="false"/>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P206" style:family="paragraph" style:parent-style-name="Standard">
      <style:paragraph-properties fo:margin-left="0cm" fo:margin-right="0.499cm" fo:margin-top="0cm" fo:margin-bottom="0cm" fo:line-height="150%" fo:text-align="justify"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207" style:family="paragraph" style:parent-style-name="Standard">
      <style:paragraph-properties fo:margin-left="0cm" fo:margin-right="0cm" fo:margin-top="0cm" fo:margin-bottom="0cm" fo:line-height="100%" fo:text-align="justify" style:justify-single-word="false" fo:text-indent="0.026cm" style:auto-text-indent="false"/>
    </style:style>
    <style:style style:name="P208" style:family="paragraph" style:parent-style-name="Normal1">
      <style:paragraph-properties fo:margin-left="0cm" fo:margin-right="0cm" fo:margin-top="0cm" fo:margin-bottom="0cm" fo:line-height="100%" fo:text-align="justify" style:justify-single-word="false" fo:text-indent="0.026cm" style:auto-text-indent="false"/>
    </style:style>
    <style:style style:name="P209" style:family="paragraph" style:parent-style-name="Standard">
      <style:paragraph-properties fo:margin-left="0.482cm" fo:margin-right="0.289cm" fo:margin-top="0cm" fo:margin-bottom="0cm" fo:line-height="100%" fo:text-align="center" style:justify-single-word="false" fo:orphans="2" fo:widows="2" fo:hyphenation-ladder-count="no-limit" fo:text-indent="0cm" style:auto-text-indent="false" style:snap-to-layout-grid="true" style:writing-mode="lr-tb"/>
      <style:text-properties fo:color="#ff3333" style:font-name="Arial1" fo:font-size="10pt" fo:font-weight="normal" style:font-size-asian="10pt" style:font-weight-asian="normal" style:font-size-complex="10pt" style:font-weight-complex="normal" fo:hyphenate="false" fo:hyphenation-remain-char-count="2" fo:hyphenation-push-char-count="2"/>
    </style:style>
    <style:style style:name="P210" style:family="paragraph" style:parent-style-name="Standard">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fo:hyphenate="false" fo:hyphenation-remain-char-count="2" fo:hyphenation-push-char-count="2"/>
    </style:style>
    <style:style style:name="P211" style:family="paragraph" style:parent-style-name="Standard">
      <style:paragraph-properties fo:margin-left="0.369cm" fo:margin-right="0.208cm" fo:line-height="100%" fo:text-align="end" style:justify-single-word="false" fo:hyphenation-ladder-count="no-limit" fo:text-indent="0cm" style:auto-text-indent="false" style:writing-mode="lr-tb"/>
      <style:text-properties style:use-window-font-color="true" style:text-outline="false" style:text-line-through-style="none" style:font-name="Liberation Sans" fo:font-size="10pt" fo:language="es" fo:country="ES" fo:font-style="italic" fo:text-shadow="none" style:text-underline-style="none" fo:font-weight="normal" style:letter-kerning="true" fo:background-color="transparent" style:font-name-asian="Liberation Sans" style:font-size-asian="10pt" style:language-asian="zh" style:country-asian="CN" style:font-style-asian="italic" style:font-weight-asian="normal" style:font-name-complex="Liberation Sans" style:font-size-complex="10pt" style:language-complex="hi" style:country-complex="IN" style:font-style-complex="italic" style:font-weight-complex="normal" style:text-emphasize="none" style:text-overline-style="none" style:text-overline-color="font-color" fo:hyphenate="false" fo:hyphenation-remain-char-count="2" fo:hyphenation-push-char-count="2"/>
    </style:style>
    <style:style style:name="P212" style:family="paragraph" style:parent-style-name="TEXT-NORM-B">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normal" style:letter-kerning="true" style:font-name-asian="Times New Roman" style:font-size-asian="9pt" style:language-asian="zh" style:country-asian="CN" style:font-style-asian="italic" style:font-weight-asian="normal" style:font-size-complex="9pt" style:language-complex="hi" style:country-complex="IN" style:font-style-complex="italic" style:font-weight-complex="normal" fo:hyphenate="false" fo:hyphenation-remain-char-count="2" fo:hyphenation-push-char-count="2"/>
    </style:style>
    <style:style style:name="P213" style:family="paragraph" style:parent-style-name="TEXT-NORM-B">
      <style:paragraph-properties fo:margin-left="0.369cm" fo:margin-right="0.208cm" fo:margin-top="0cm" fo:margin-bottom="0cm" fo:line-height="100%" fo:text-align="end" style:justify-single-word="false" fo:orphans="2" fo:widows="2" fo:hyphenation-ladder-count="no-limit" fo:text-indent="0cm" style:auto-text-indent="false" style:snap-to-layout-grid="true" style:writing-mode="lr-tb">
        <style:tab-stops>
          <style:tab-stop style:position="-1.27cm"/>
        </style:tab-stops>
      </style:paragraph-properties>
      <style:text-properties style:use-window-font-color="true" style:font-name="Arial1" fo:font-size="9pt" fo:language="es" fo:country="ES" fo:font-style="italic" style:text-underline-style="none" fo:font-weight="normal" style:letter-kerning="true" fo:background-color="transparent" style:font-name-asian="Arial6" style:font-size-asian="9pt" style:language-asian="zh" style:country-asian="CN" style:font-style-asian="italic" style:font-weight-asian="normal" style:font-name-complex="Arial6" style:font-size-complex="9pt" style:language-complex="hi" style:country-complex="IN" style:font-style-complex="italic" style:font-weight-complex="normal" fo:hyphenate="false" fo:hyphenation-remain-char-count="2" fo:hyphenation-push-char-count="2"/>
    </style:style>
    <style:style style:name="P214" style:family="paragraph" style:parent-style-name="Standard">
      <style:paragraph-properties fo:margin-left="0.75cm" fo:margin-right="0cm"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15" style:family="paragraph" style:parent-style-name="Standard" style:master-page-name="">
      <style:paragraph-properties fo:margin-left="1.24cm" fo:margin-right="0.182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16" style:family="paragraph" style:parent-style-name="Standard">
      <style:paragraph-properties fo:margin-left="1.24cm" fo:margin-right="0.182cm"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217" style:family="paragraph" style:parent-style-name="Standard">
      <style:paragraph-properties fo:margin-left="1.24cm" fo:margin-right="0.182cm" fo:text-align="justify"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18" style:family="paragraph" style:parent-style-name="Text_20_body">
      <style:paragraph-properties fo:margin-left="1cm" fo:margin-right="1cm" fo:margin-top="0cm" fo:margin-bottom="0cm" fo:text-indent="0cm" style:auto-text-indent="false"/>
      <style:text-properties style:font-name="Arial1" fo:font-size="10pt" fo:font-style="italic" style:font-size-asian="10pt" style:font-style-asian="italic" style:font-size-complex="10pt" style:font-style-complex="italic"/>
    </style:style>
    <style:style style:name="P219" style:family="paragraph" style:parent-style-name="Text_20_body">
      <style:paragraph-properties fo:margin-left="1cm" fo:margin-right="1cm" fo:margin-top="0cm" fo:margin-bottom="0cm" fo:line-height="10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20" style:family="paragraph" style:parent-style-name="Text_20_body">
      <style:paragraph-properties fo:margin-left="1cm" fo:margin-right="1cm" fo:margin-top="0cm" fo:margin-bottom="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21" style:family="paragraph" style:parent-style-name="Text_20_body">
      <style:paragraph-properties fo:margin-left="1cm" fo:margin-right="1cm" fo:margin-top="0cm" fo:margin-bottom="0cm" fo:text-align="justify" style:justify-single-word="false" fo:orphans="2" fo:widows="2" fo:text-indent="0cm" style:auto-text-indent="false"/>
      <style:text-properties style:font-name="Arial1" fo:font-size="10pt" fo:font-style="italic" style:font-size-asian="10pt" style:font-style-asian="italic" style:font-size-complex="10pt" style:font-style-complex="italic"/>
    </style:style>
    <style:style style:name="P222" style:family="paragraph" style:parent-style-name="Text_20_body">
      <style:paragraph-properties fo:margin-left="1cm" fo:margin-right="1cm" fo:margin-top="0cm" fo:margin-bottom="0cm" fo:line-height="100%" fo:text-align="justify" style:justify-single-word="false" fo:text-indent="0cm" style:auto-text-indent="false"/>
      <style:text-properties style:text-line-through-style="none" style:font-name="Arial1" fo:font-size="10pt" fo:font-style="italic" style:text-underline-style="none" fo:font-weight="bold" style:text-blinking="false" fo:background-color="#ffffff" style:font-size-asian="10pt" style:font-style-asian="italic" style:font-size-complex="10pt" style:font-style-complex="italic"/>
    </style:style>
    <style:style style:name="P223" style:family="paragraph" style:parent-style-name="Text_20_body">
      <style:paragraph-properties fo:margin-left="1cm" fo:margin-right="1cm" fo:margin-top="0cm" fo:margin-bottom="0cm" fo:text-align="justify" style:justify-single-word="false" fo:text-indent="0cm" style:auto-text-indent="false"/>
      <style:text-properties style:text-line-through-style="none" style:font-name="Arial1" fo:font-size="10pt" fo:font-style="italic" style:text-underline-style="none" fo:font-weight="bold" style:text-blinking="false" fo:background-color="#ffffff" style:font-size-asian="10pt" style:font-style-asian="italic" style:font-size-complex="10pt" style:font-style-complex="italic"/>
    </style:style>
    <style:style style:name="P224" style:family="paragraph" style:parent-style-name="Text_20_body">
      <style:paragraph-properties fo:margin-left="1cm" fo:margin-right="1cm" fo:margin-top="0cm" fo:margin-bottom="0cm" fo:text-align="justify" style:justify-single-word="false" fo:text-indent="0cm" style:auto-text-indent="false"/>
      <style:text-properties style:text-line-through-style="none" style:font-name="Arial1" fo:font-size="10pt" fo:font-style="italic" style:text-underline-style="none" fo:font-weight="normal" style:text-blinking="false" fo:background-color="#ffffff" style:font-size-asian="10pt" style:font-style-asian="italic" style:font-size-complex="10pt" style:font-style-complex="italic"/>
    </style:style>
    <style:style style:name="P225" style:family="paragraph" style:parent-style-name="Text_20_body">
      <style:paragraph-properties fo:margin-left="1cm" fo:margin-right="1cm" fo:margin-top="0cm" fo:margin-bottom="0cm" fo:line-height="100%" fo:text-indent="0cm" style:auto-text-indent="false"/>
      <style:text-properties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P226" style:family="paragraph" style:parent-style-name="Text_20_body">
      <style:paragraph-properties fo:margin-left="1cm" fo:margin-right="1cm" fo:margin-top="0cm" fo:margin-bottom="0cm" fo:text-align="justify" style:justify-single-word="false" fo:orphans="2" fo:widows="2" fo:text-indent="0cm" style:auto-text-indent="false"/>
      <style:text-properties style:text-line-through-style="none" style:font-name="Arial1" fo:font-size="10pt" fo:language="es" fo:country="ES" fo:font-style="italic" style:text-underline-style="none" style:text-blinking="false" fo:background-color="#ffffff" style:font-size-asian="10pt" style:font-style-asian="italic" style:font-size-complex="10pt" style:font-style-complex="italic"/>
    </style:style>
    <style:style style:name="P227" style:family="paragraph" style:parent-style-name="Text_20_body">
      <style:paragraph-properties fo:margin-left="1cm" fo:margin-right="1cm" fo:margin-top="0cm" fo:margin-bottom="0cm" fo:text-align="justify" style:justify-single-word="false" fo:text-indent="0cm" style:auto-text-indent="false"/>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28"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29" style:family="paragraph" style:parent-style-name="Text_20_body">
      <style:paragraph-properties fo:margin-left="1cm" fo:margin-right="1cm" fo:margin-top="0cm" fo:margin-bottom="0cm" fo:text-align="justify" style:justify-single-word="false" fo:orphans="2" fo:widows="2" fo:text-indent="0cm" style:auto-text-indent="false"/>
      <style:text-properties fo:color="#000000" style:text-line-through-style="none" style:font-name="Arial1" fo:font-size="10pt" fo:language="es" fo:country="ES" fo:font-style="italic" style:text-underline-style="none" fo:font-weight="bold" style:text-blinking="false" fo:background-color="#ffffff" style:font-size-asian="10pt" style:font-style-asian="italic" style:font-size-complex="10pt" style:font-style-complex="italic"/>
    </style:style>
    <style:style style:name="P230" style:family="paragraph" style:parent-style-name="Text_20_body">
      <style:paragraph-properties fo:margin-left="1cm" fo:margin-right="1cm" fo:margin-top="0cm" fo:margin-bottom="0cm" fo:text-align="justify" style:justify-single-word="false" fo:orphans="2" fo:widows="2" fo:text-indent="0cm" style:auto-text-indent="false"/>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31" style:family="paragraph" style:parent-style-name="Text_20_body">
      <style:paragraph-properties fo:margin-left="1cm" fo:margin-right="1cm" fo:margin-top="0cm" fo:margin-bottom="0cm" fo:text-align="justify" style:justify-single-word="false" fo:orphans="2" fo:widows="2" fo:text-indent="0cm" style:auto-text-indent="false"/>
      <style:text-properties fo:font-variant="normal" fo:text-transform="none" fo:color="#000000" style:font-name="Arial1" fo:font-size="10pt" fo:font-style="italic" style:font-size-asian="10pt" style:font-style-asian="italic" style:font-size-complex="10pt" style:font-style-complex="italic"/>
    </style:style>
    <style:style style:name="P232" style:family="paragraph" style:parent-style-name="Text_20_body">
      <style:paragraph-properties fo:margin-left="1cm" fo:margin-right="1cm" fo:margin-top="0cm" fo:margin-bottom="0cm" fo:text-align="justify" style:justify-single-word="false" fo:orphans="2" fo:widows="2" fo:text-indent="0cm" style:auto-text-indent="false" fo:background-color="transparent">
        <style:background-image/>
      </style:paragraph-properties>
      <style:text-properties fo:font-variant="normal" fo:text-transform="none" fo:color="#000000" style:text-line-through-style="none" style:font-name="Arial1" fo:font-size="10pt" fo:language="es" fo:country="ES" fo:font-style="italic" style:text-underline-style="none" fo:font-weight="bold" style:text-blinking="false" fo:background-color="transparent" style:font-size-asian="10pt" style:font-style-asian="italic" style:font-size-complex="10pt" style:font-style-complex="italic"/>
    </style:style>
    <style:style style:name="P233" style:family="paragraph" style:parent-style-name="Text_20_body">
      <style:paragraph-properties fo:margin-left="1cm" fo:margin-right="1cm" fo:margin-top="0cm" fo:margin-bottom="0cm" fo:text-align="justify" style:justify-single-word="false" fo:orphans="2" fo:widows="2" fo:text-indent="0cm" style:auto-text-indent="false" fo:background-color="transparent">
        <style:background-image/>
      </style:paragraph-properties>
      <style:text-properties fo:font-variant="normal" fo:text-transform="none" fo:color="#000000" style:font-name="Arial1" fo:font-size="10pt" fo:font-style="italic" fo:font-weight="normal" fo:background-color="transparent" style:font-size-asian="10pt" style:font-style-asian="italic" style:font-size-complex="10pt" style:font-style-complex="italic"/>
    </style:style>
    <style:style style:name="P234" style:family="paragraph" style:parent-style-name="Text_20_body">
      <style:paragraph-properties fo:margin-left="1cm" fo:margin-right="1cm" fo:margin-top="0cm" fo:margin-bottom="0cm" fo:text-indent="-0.101cm" style:auto-text-indent="false"/>
      <style:text-properties style:font-name="Arial1" fo:font-size="10pt" fo:font-style="italic" style:font-size-asian="10pt" style:font-style-asian="italic" style:font-size-complex="10pt" style:font-style-complex="italic"/>
    </style:style>
    <style:style style:name="P235" style:family="paragraph" style:parent-style-name="Text_20_body">
      <style:paragraph-properties fo:margin-left="1cm" fo:margin-right="1cm" fo:margin-top="0cm" fo:margin-bottom="0cm" fo:text-align="justify" style:justify-single-word="false" fo:text-indent="-0.101cm" style:auto-text-indent="false"/>
      <style:text-properties style:font-name="Arial1" fo:font-size="10pt" fo:font-style="italic" style:font-size-asian="10pt" style:font-style-asian="italic" style:font-size-complex="10pt" style:font-style-complex="italic"/>
    </style:style>
    <style:style style:name="P236" style:family="paragraph" style:parent-style-name="Text_20_body">
      <style:paragraph-properties fo:margin-left="1cm" fo:margin-right="1cm" fo:margin-top="0cm" fo:margin-bottom="0cm" fo:text-indent="-0.101cm" style:auto-text-indent="false"/>
      <style:text-properties style:font-name="Arial1" fo:font-size="10pt" fo:font-style="italic" style:text-underline-style="solid" style:text-underline-width="auto" style:text-underline-color="font-color" fo:font-weight="bold" fo:background-color="#ffffff" style:font-size-asian="10pt" style:font-style-asian="italic" style:font-size-complex="10pt" style:font-style-complex="italic"/>
    </style:style>
    <style:style style:name="P237" style:family="paragraph" style:parent-style-name="Text_20_body">
      <style:paragraph-properties fo:margin-left="1cm" fo:margin-right="1cm" fo:margin-top="0cm" fo:margin-bottom="0cm" fo:text-align="justify" style:justify-single-word="false" fo:text-indent="-0.101cm" style:auto-text-indent="false"/>
      <style:text-properties style:font-name="Arial1" fo:font-size="10pt" fo:font-style="italic" style:text-underline-style="solid" style:text-underline-width="auto" style:text-underline-color="font-color" fo:font-weight="bold" fo:background-color="#ffffff" style:font-size-asian="10pt" style:font-style-asian="italic" style:font-size-complex="10pt" style:font-style-complex="italic"/>
    </style:style>
    <style:style style:name="P238" style:family="paragraph" style:parent-style-name="Text_20_body">
      <style:paragraph-properties fo:margin-left="1cm" fo:margin-right="1cm" fo:margin-top="0cm" fo:margin-bottom="0cm" fo:text-align="justify" style:justify-single-word="false" fo:text-indent="-0.101cm" style:auto-text-indent="false"/>
      <style:text-properties style:text-line-through-style="none" style:font-name="Arial1" fo:font-size="10pt" fo:font-style="italic" style:text-underline-style="none" fo:font-weight="normal" style:text-blinking="false" fo:background-color="#ffffff" style:font-size-asian="10pt" style:font-style-asian="italic" style:font-size-complex="10pt" style:font-style-complex="italic"/>
    </style:style>
    <style:style style:name="P239" style:family="paragraph" style:parent-style-name="Text_20_body">
      <style:paragraph-properties fo:margin-left="1cm" fo:margin-right="1cm" fo:margin-top="0cm" fo:margin-bottom="0cm" fo:text-align="justify" style:justify-single-word="false" fo:orphans="2" fo:widows="2" fo:text-indent="-0.101cm" style:auto-text-indent="false" fo:background-color="transparent">
        <style:background-image/>
      </style:paragraph-properties>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40" style:family="paragraph" style:parent-style-name="Text_20_body">
      <style:paragraph-properties fo:margin-left="0cm" fo:margin-right="1cm" fo:margin-top="0cm" fo:margin-bottom="0cm" fo:text-align="justify" style:justify-single-word="false" fo:text-indent="0cm" style:auto-text-indent="false"/>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41" style:family="paragraph" style:parent-style-name="Text_20_body">
      <style:paragraph-properties fo:margin-left="0cm" fo:margin-right="1cm" fo:margin-top="0cm" fo:margin-bottom="0cm" fo:text-align="justify" style:justify-single-word="false" fo:text-indent="0cm" style:auto-text-indent="false"/>
      <style:text-properties style:text-line-through-style="none" style:font-name="Arial1" fo:font-size="10pt" fo:font-style="italic" style:text-underline-style="none" fo:font-weight="normal" style:text-blinking="false" fo:background-color="#ffffff" style:font-size-asian="10pt" style:font-style-asian="italic" style:font-size-complex="10pt" style:font-style-complex="italic"/>
    </style:style>
    <style:style style:name="P242" style:family="paragraph" style:parent-style-name="Text_20_body">
      <style:paragraph-properties fo:margin-left="0cm" fo:margin-right="1cm" fo:margin-top="0cm" fo:margin-bottom="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43" style:family="paragraph" style:parent-style-name="Text_20_body" style:master-page-name="">
      <style:paragraph-properties fo:margin-left="0cm" fo:margin-right="1cm" fo:margin-top="0cm" fo:margin-bottom="0cm" fo:text-align="justify" style:justify-single-word="false" fo:orphans="2" fo:widows="2" fo:text-indent="0cm" style:auto-text-indent="false" style:page-number="auto" fo:break-before="auto" fo:break-after="auto" fo:background-color="transparent">
        <style:background-image/>
      </style:paragraph-properties>
      <style:text-properties style:font-name="Arial1" fo:font-size="10pt" fo:font-style="italic" style:font-size-asian="10pt" style:font-style-asian="italic" style:font-size-complex="10pt" style:font-style-complex="italic"/>
    </style:style>
    <style:style style:name="P244" style:family="paragraph" style:parent-style-name="Text_20_body">
      <style:paragraph-properties fo:margin-left="1.499cm" fo:margin-right="1cm" fo:margin-top="0cm" fo:margin-bottom="0cm" fo:text-align="justify" style:justify-single-word="false" fo:text-indent="0cm" style:auto-text-indent="false"/>
      <style:text-properties style:text-line-through-style="none" style:font-name="Arial1" fo:font-size="10pt" fo:font-style="italic" style:text-underline-style="none" fo:font-weight="bold" style:text-blinking="false" fo:background-color="#ffffff" style:font-size-asian="10pt" style:font-style-asian="italic" style:font-size-complex="10pt" style:font-style-complex="italic"/>
    </style:style>
    <style:style style:name="P245" style:family="paragraph" style:parent-style-name="Text_20_body">
      <style:paragraph-properties fo:margin-left="1.499cm" fo:margin-right="1cm" fo:margin-top="0cm" fo:margin-bottom="0cm" fo:text-align="justify" style:justify-single-word="false" fo:text-indent="0cm" style:auto-text-indent="false"/>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46" style:family="paragraph" style:parent-style-name="Text_20_body">
      <style:paragraph-properties fo:margin-left="1.499cm" fo:margin-right="1cm" fo:margin-top="0cm" fo:margin-bottom="0cm" fo:text-align="justify" style:justify-single-word="false" fo:text-indent="0cm" style:auto-text-indent="false"/>
      <style:text-properties fo:color="#000000" style:text-line-through-style="none" style:font-name="Arial1" fo:font-size="10pt" fo:language="es" fo:country="ES" fo:font-style="italic" style:text-underline-style="none" style:text-blinking="false" fo:background-color="#ffffff" style:font-size-asian="10pt" style:font-style-asian="italic" style:font-size-complex="10pt" style:font-style-complex="italic"/>
    </style:style>
    <style:style style:name="P247" style:family="paragraph" style:parent-style-name="Text_20_body" style:master-page-name="">
      <style:paragraph-properties fo:margin-left="1.499cm" fo:margin-right="1cm" fo:margin-top="0cm" fo:margin-bottom="0cm" fo:text-align="justify" style:justify-single-word="false" fo:orphans="2" fo:widows="2" fo:text-indent="0cm" style:auto-text-indent="false" style:page-number="auto" fo:break-before="auto" fo:break-after="auto" fo:background-color="transparent">
        <style:background-image/>
      </style:paragraph-properties>
      <style:text-properties style:font-name="Arial1" fo:font-size="10pt" fo:font-style="italic" style:font-size-asian="10pt" style:font-style-asian="italic" style:font-size-complex="10pt" style:font-style-complex="italic"/>
    </style:style>
    <style:style style:name="P248" style:family="paragraph" style:parent-style-name="Text_20_body" style:master-page-name="">
      <style:paragraph-properties fo:margin-left="1.499cm" fo:margin-right="1cm" fo:margin-top="0cm" fo:margin-bottom="0cm" fo:text-align="justify" style:justify-single-word="false" fo:orphans="2" fo:widows="2" fo:text-indent="0cm" style:auto-text-indent="false" style:page-number="auto" fo:break-before="auto" fo:break-after="auto" fo:background-color="transparent">
        <style:background-image/>
      </style:paragraph-properties>
      <style:text-properties style:font-name="Arial1" fo:font-size="10pt" fo:font-style="italic" fo:background-color="#ffffff" style:font-size-asian="10pt" style:font-style-asian="italic" style:font-size-complex="10pt" style:font-style-complex="italic"/>
    </style:style>
    <style:style style:name="P249" style:family="paragraph" style:parent-style-name="Text_20_body">
      <style:paragraph-properties fo:margin-left="1.499cm" fo:margin-right="1cm" fo:margin-top="0cm" fo:margin-bottom="0cm" fo:text-align="justify" style:justify-single-word="false" fo:orphans="2" fo:widows="2" fo:text-indent="0cm" style:auto-text-indent="false" fo:background-color="transparent">
        <style:background-image/>
      </style:paragraph-properties>
      <style:text-properties style:font-name="Arial1" fo:font-size="10pt" fo:font-style="italic" style:font-size-asian="10pt" style:font-style-asian="italic" style:font-size-complex="10pt" style:font-style-complex="italic"/>
    </style:style>
    <style:style style:name="P250" style:family="paragraph" style:parent-style-name="Text_20_body">
      <style:paragraph-properties fo:margin-left="1.499cm" fo:margin-right="1cm" fo:margin-top="0cm" fo:margin-bottom="0cm" fo:text-align="justify" style:justify-single-word="false" fo:orphans="2" fo:widows="2" fo:text-indent="0cm" style:auto-text-indent="false" fo:background-color="transparent">
        <style:background-image/>
      </style:paragraph-properties>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51" style:family="paragraph" style:parent-style-name="Text_20_body">
      <style:paragraph-properties fo:margin-left="0cm" fo:margin-right="0.131cm" fo:margin-top="0cm" fo:margin-bottom="0cm" fo:line-height="100%" fo:text-align="start" style:justify-single-word="false" fo:text-indent="1.251cm" style:auto-text-indent="false"/>
      <style:text-properties style:font-name="Arial1" fo:font-size="10pt" fo:font-style="italic" fo:font-weight="normal" fo:background-color="transparent" style:font-size-asian="10pt" style:font-style-asian="italic" style:font-size-complex="10pt" style:font-style-complex="italic"/>
    </style:style>
    <style:style style:name="P252" style:family="paragraph" style:parent-style-name="Text_20_body">
      <style:paragraph-properties fo:margin-left="0cm" fo:margin-right="0.06cm" fo:margin-top="0cm" fo:margin-bottom="0.199cm" fo:line-height="100%" fo:text-align="center"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53" style:family="paragraph" style:parent-style-name="Text_20_body" style:master-page-name="">
      <style:paragraph-properties fo:margin-left="0cm" fo:margin-right="0cm" fo:margin-top="0cm" fo:margin-bottom="0cm" fo:line-height="100%" fo:text-align="justify" style:justify-single-word="false" fo:orphans="2" fo:widows="2" fo:text-indent="1.24cm" style:auto-text-indent="false" style:page-number="auto" fo:break-before="auto" fo:break-after="auto"/>
    </style:style>
    <style:style style:name="P254" style:family="paragraph" style:parent-style-name="Text_20_body">
      <style:paragraph-properties fo:margin-top="0cm" fo:margin-bottom="0.25cm" fo:text-align="justify" style:justify-single-word="false" fo:orphans="2" fo:widows="2"/>
      <style:text-properties fo:color="#000000" style:font-name="Arial1" fo:font-size="10pt" fo:font-style="italic" fo:font-weight="normal" style:font-size-asian="10pt" style:font-style-asian="italic" style:font-size-complex="10pt" style:font-style-complex="italic"/>
    </style:style>
    <style:style style:name="P255" style:family="paragraph" style:parent-style-name="Text_20_body">
      <style:paragraph-properties fo:margin-left="0cm" fo:margin-right="1.9cm" fo:margin-top="0cm" fo:margin-bottom="0.25cm" fo:text-align="justify" style:justify-single-word="false" fo:orphans="2" fo:widows="2" fo:text-indent="0cm" style:auto-text-indent="false"/>
      <style:text-properties style:font-name="Arial1" fo:font-size="10pt" fo:font-style="italic" style:font-size-asian="10pt" style:font-style-asian="italic" style:font-size-complex="10pt" style:font-style-complex="italic"/>
    </style:style>
    <style:style style:name="P256" style:family="paragraph" style:parent-style-name="Text_20_body">
      <style:paragraph-properties fo:margin-top="0cm" fo:margin-bottom="0.503cm" fo:text-align="center" style:justify-single-word="false"/>
      <style:text-properties style:font-name="Arial1" fo:font-size="10pt" fo:font-style="italic" style:font-size-asian="10pt" style:font-style-asian="italic" style:font-size-complex="10pt" style:font-style-complex="italic"/>
    </style:style>
    <style:style style:name="P257" style:family="paragraph" style:parent-style-name="Text_20_body">
      <style:paragraph-properties fo:margin-top="0cm" fo:margin-bottom="0.503cm" fo:text-align="justify" style:justify-single-word="false"/>
      <style:text-properties style:font-name="Arial1" fo:font-size="10pt" fo:font-style="italic" style:font-size-asian="10pt" style:font-style-asian="italic" style:font-size-complex="10pt" style:font-style-complex="italic"/>
    </style:style>
    <style:style style:name="P258" style:family="paragraph" style:parent-style-name="Text_20_body">
      <style:paragraph-properties fo:margin-top="0cm" fo:margin-bottom="0.503cm" fo:text-align="justify" style:justify-single-word="false"/>
      <style:text-properties style:font-name="Arial1" fo:font-size="10pt" fo:font-style="italic" fo:font-weight="bold" style:font-size-asian="10pt" style:font-style-asian="italic" style:font-size-complex="10pt" style:font-style-complex="italic"/>
    </style:style>
    <style:style style:name="P259" style:family="paragraph" style:parent-style-name="Text_20_body">
      <style:paragraph-properties fo:margin-left="0cm" fo:margin-right="0.212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60" style:family="paragraph" style:parent-style-name="Text_20_body">
      <style:paragraph-properties fo:margin-top="0.503cm" fo:margin-bottom="0.503cm" fo:text-align="justify" style:justify-single-word="false"/>
      <style:text-properties style:font-name="Arial1" fo:font-size="10pt" fo:font-style="italic" style:font-size-asian="10pt" style:font-style-asian="italic" style:font-size-complex="10pt" style:font-style-complex="italic"/>
    </style:style>
    <style:style style:name="P261" style:family="paragraph" style:parent-style-name="Text_20_body">
      <style:paragraph-properties fo:margin-top="0cm" fo:margin-bottom="0.291cm" fo:text-align="justify" style:justify-single-word="false"/>
      <style:text-properties style:font-name="Arial1" fo:font-size="10pt" fo:font-style="italic" style:font-size-asian="10pt" style:font-style-asian="italic" style:font-size-complex="10pt" style:font-style-complex="italic"/>
    </style:style>
    <style:style style:name="P262"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263"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264" style:family="paragraph" style:parent-style-name="Standard" style:list-style-name="WW8Num2">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65" style:family="paragraph" style:parent-style-name="Standard" style:list-style-name="L13">
      <style:paragraph-properties fo:margin-left="0.499cm" fo:margin-right="0.499cm" fo:margin-top="0cm" fo:margin-bottom="0cm" fo:line-height="150%" fo:text-align="justify" style:justify-single-word="false" fo:text-indent="0cm" style:auto-text-indent="false" style:text-autospace="none" style:writing-mode="lr-tb"/>
      <style:text-properties style:use-window-font-color="true" style:font-name="Arial1" fo:font-size="9pt" fo:language="es" fo:country="ES" fo:font-weight="normal" style:font-size-asian="9pt" style:font-weight-asian="normal" style:font-name-complex="Arial1" style:font-size-complex="9pt" style:font-weight-complex="normal"/>
    </style:style>
    <style:style style:name="P266" style:family="paragraph" style:parent-style-name="Standard" style:list-style-name="WWNum6">
      <style:paragraph-properties loext:contextual-spacing="false" fo:margin-left="0cm" fo:margin-right="0cm" fo:margin-top="0cm" fo:margin-bottom="0cm"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67" style:family="paragraph" style:parent-style-name="Heading_20_2">
      <style:paragraph-properties fo:margin-top="0cm" fo:margin-bottom="0.499cm" fo:text-align="center" style:justify-single-word="false"/>
      <style:text-properties fo:color="#00000a"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268"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269" style:family="paragraph" style:parent-style-name="Text_20_body" style:list-style-name="L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270" style:family="paragraph" style:parent-style-name="Text_20_body" style:list-style-name="L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271" style:family="paragraph" style:parent-style-name="Text_20_body" style:list-style-name="L26">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272" style:family="paragraph" style:parent-style-name="Text_20_body" style:list-style-name="L27">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273" style:family="paragraph" style:parent-style-name="Text_20_body" style:list-style-name="L2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274" style:family="paragraph" style:parent-style-name="Text_20_body" style:list-style-name="L2">
      <style:paragraph-properties fo:text-align="justify" style:justify-single-word="false"/>
      <style:text-properties fo:color="#000000" style:font-name="Arial3" fo:font-size="10pt" fo:language="es" fo:country="ES" fo:font-style="italic" style:font-style-asian="italic" style:font-style-complex="italic"/>
    </style:style>
    <style:style style:name="P275" style:family="paragraph" style:parent-style-name="Text_20_body" style:list-style-name="L3">
      <style:paragraph-properties fo:text-align="justify" style:justify-single-word="false"/>
      <style:text-properties fo:color="#000000" style:font-name="Arial3" fo:font-size="10pt" fo:language="es" fo:country="ES" fo:font-style="italic" style:font-style-asian="italic" style:font-style-complex="italic"/>
    </style:style>
    <style:style style:name="P276" style:family="paragraph" style:parent-style-name="Text_20_body" style:list-style-name="L4">
      <style:paragraph-properties fo:text-align="justify" style:justify-single-word="false"/>
      <style:text-properties fo:color="#000000" style:font-name="Arial3" fo:font-size="10pt" fo:language="es" fo:country="ES" fo:font-style="italic" style:font-style-asian="italic" style:font-style-complex="italic"/>
    </style:style>
    <style:style style:name="P277" style:family="paragraph" style:parent-style-name="Text_20_body" style:list-style-name="L6">
      <style:paragraph-properties fo:text-align="justify" style:justify-single-word="false"/>
      <style:text-properties fo:color="#000000" style:font-name="Arial3" fo:font-size="10pt" fo:language="es" fo:country="ES" fo:font-style="italic" style:font-style-asian="italic" style:font-style-complex="italic"/>
    </style:style>
    <style:style style:name="P278" style:family="paragraph" style:parent-style-name="Text_20_body" style:list-style-name="L7">
      <style:paragraph-properties fo:text-align="justify" style:justify-single-word="false"/>
      <style:text-properties fo:color="#000000" style:font-name="Arial3" fo:font-size="10pt" fo:language="es" fo:country="ES" fo:font-style="italic" style:font-style-asian="italic" style:font-style-complex="italic"/>
    </style:style>
    <style:style style:name="P279" style:family="paragraph" style:parent-style-name="Text_20_body" style:list-style-name="L8">
      <style:paragraph-properties fo:text-align="justify" style:justify-single-word="false"/>
      <style:text-properties fo:color="#000000" style:font-name="Arial3" fo:font-size="10pt" fo:language="es" fo:country="ES" fo:font-style="italic" style:font-style-asian="italic" style:font-style-complex="italic"/>
    </style:style>
    <style:style style:name="P280" style:family="paragraph" style:parent-style-name="Text_20_body" style:list-style-name="L9">
      <style:paragraph-properties fo:text-align="justify" style:justify-single-word="false"/>
      <style:text-properties fo:color="#000000" style:font-name="Arial3" fo:font-size="10pt" fo:language="es" fo:country="ES" fo:font-style="italic" style:font-style-asian="italic" style:font-style-complex="italic"/>
    </style:style>
    <style:style style:name="P281" style:family="paragraph" style:parent-style-name="Text_20_body" style:list-style-name="L10">
      <style:paragraph-properties fo:text-align="justify" style:justify-single-word="false"/>
      <style:text-properties fo:color="#000000" style:font-name="Arial3" fo:font-size="10pt" fo:language="es" fo:country="ES" fo:font-style="italic" style:font-style-asian="italic" style:font-style-complex="italic"/>
    </style:style>
    <style:style style:name="P282" style:family="paragraph" style:parent-style-name="Text_20_body" style:list-style-name="L12">
      <style:paragraph-properties fo:text-align="justify" style:justify-single-word="false"/>
      <style:text-properties fo:color="#000000" style:font-name="Arial3" fo:font-size="10pt" fo:language="es" fo:country="ES" fo:font-style="italic" style:font-style-asian="italic" style:font-style-complex="italic"/>
    </style:style>
    <style:style style:name="P283" style:family="paragraph" style:parent-style-name="Text_20_body" style:list-style-name="L14">
      <style:paragraph-properties fo:text-align="justify" style:justify-single-word="false"/>
      <style:text-properties fo:color="#000000" style:font-name="Arial3" fo:font-size="10pt" fo:language="es" fo:country="ES" fo:font-style="italic" style:font-style-asian="italic" style:font-style-complex="italic"/>
    </style:style>
    <style:style style:name="P284" style:family="paragraph" style:parent-style-name="Text_20_body" style:list-style-name="L15">
      <style:paragraph-properties fo:text-align="justify" style:justify-single-word="false"/>
      <style:text-properties fo:color="#000000" style:font-name="Arial3" fo:font-size="10pt" fo:language="es" fo:country="ES" fo:font-style="italic" style:font-style-asian="italic" style:font-style-complex="italic"/>
    </style:style>
    <style:style style:name="P285" style:family="paragraph" style:parent-style-name="Text_20_body" style:list-style-name="L16">
      <style:paragraph-properties fo:text-align="justify" style:justify-single-word="false"/>
      <style:text-properties fo:color="#000000" style:font-name="Arial3" fo:font-size="10pt" fo:language="es" fo:country="ES" fo:font-style="italic" style:font-style-asian="italic" style:font-style-complex="italic"/>
    </style:style>
    <style:style style:name="P286" style:family="paragraph" style:parent-style-name="Text_20_body" style:list-style-name="L17">
      <style:paragraph-properties fo:text-align="justify" style:justify-single-word="false"/>
      <style:text-properties fo:color="#000000" style:font-name="Arial3" fo:font-size="10pt" fo:language="es" fo:country="ES" fo:font-style="italic" style:font-style-asian="italic" style:font-style-complex="italic"/>
    </style:style>
    <style:style style:name="P287" style:family="paragraph" style:parent-style-name="Text_20_body" style:list-style-name="L18">
      <style:paragraph-properties fo:text-align="justify" style:justify-single-word="false"/>
      <style:text-properties fo:color="#000000" style:font-name="Arial3" fo:font-size="10pt" fo:language="es" fo:country="ES" fo:font-style="italic" style:font-style-asian="italic" style:font-style-complex="italic"/>
    </style:style>
    <style:style style:name="P288" style:family="paragraph" style:parent-style-name="Text_20_body" style:list-style-name="L19">
      <style:paragraph-properties fo:text-align="justify" style:justify-single-word="false"/>
      <style:text-properties fo:color="#000000" style:font-name="Arial3" fo:font-size="10pt" fo:language="es" fo:country="ES" fo:font-style="italic" style:font-style-asian="italic" style:font-style-complex="italic"/>
    </style:style>
    <style:style style:name="P289" style:family="paragraph" style:parent-style-name="Text_20_body" style:list-style-name="L20">
      <style:paragraph-properties fo:text-align="justify" style:justify-single-word="false"/>
      <style:text-properties fo:color="#000000" style:font-name="Arial3" fo:font-size="10pt" fo:language="es" fo:country="ES" fo:font-style="italic" style:font-style-asian="italic" style:font-style-complex="italic"/>
    </style:style>
    <style:style style:name="P290" style:family="paragraph" style:parent-style-name="Text_20_body" style:list-style-name="L21">
      <style:paragraph-properties fo:text-align="justify" style:justify-single-word="false"/>
      <style:text-properties fo:color="#000000" style:font-name="Arial3" fo:font-size="10pt" fo:language="es" fo:country="ES" fo:font-style="italic" style:font-style-asian="italic" style:font-style-complex="italic"/>
    </style:style>
    <style:style style:name="P291" style:family="paragraph" style:parent-style-name="Text_20_body" style:list-style-name="L11">
      <style:paragraph-properties fo:text-align="justify" style:justify-single-word="false"/>
      <style:text-properties style:font-name="Arial4" fo:font-size="11pt" fo:font-style="italic" style:font-style-asian="italic" style:font-style-complex="italic"/>
    </style:style>
    <style:style style:name="P292" style:family="paragraph" style:parent-style-name="Text_20_body" style:list-style-name="L22">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293" style:family="paragraph" style:parent-style-name="Text_20_body" style:list-style-name="L24">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294" style:family="paragraph" style:parent-style-name="Text_20_body" style:list-style-name="L25">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295" style:family="paragraph" style:parent-style-name="Text_20_body" style:list-style-name="L28">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296" style:family="paragraph" style:parent-style-name="Text_20_body" style:list-style-name="L29">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297" style:family="paragraph" style:parent-style-name="Text_20_body" style:list-style-name="L2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98" style:family="paragraph" style:parent-style-name="Text_20_body" style:list-style-name="L2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style:font-name-asian="Times New Roman" style:font-weight-asian="bold" style:font-name-complex="Arial Narrow" style:font-style-complex="italic" style:font-weight-complex="bold"/>
    </style:style>
    <style:style style:name="T5" style:family="text">
      <style:text-properties fo:font-weight="bold" style:font-weight-asian="bold" style:font-weight-complex="bold"/>
    </style:style>
    <style:style style:name="T6" style:family="text">
      <style:text-properties fo:font-weight="bold" style:font-weight-asian="bold" style:font-name-complex="Arial1" style:font-weight-complex="bold"/>
    </style:style>
    <style:style style:name="T7" style:family="text">
      <style:text-properties fo:font-weight="bold" fo:background-color="#ffffff"/>
    </style:style>
    <style:style style:name="T8" style:family="text">
      <style:text-properties style:font-name="Arial4" fo:font-size="10pt"/>
    </style:style>
    <style:style style:name="T9" style:family="text">
      <style:text-properties style:font-name="Arial4" fo:font-size="10pt" style:text-underline-style="solid" style:text-underline-width="auto" style:text-underline-color="font-color"/>
    </style:style>
    <style:style style:name="T10" style:family="text">
      <style:text-properties style:font-name="Arial4" fo:font-size="10pt" style:text-underline-style="none"/>
    </style:style>
    <style:style style:name="T11" style:family="text">
      <style:text-properties style:font-name="Arial4" fo:font-size="11pt" style:font-name-asian="Times New Roman"/>
    </style:style>
    <style:style style:name="T12" style:family="text">
      <style:text-properties style:font-name="Arial4" fo:font-size="11pt" fo:font-style="italic" style:font-name-asian="Times New Roman" style:font-style-asian="italic" style:font-style-complex="italic"/>
    </style:style>
    <style:style style:name="T13" style:family="text">
      <style:text-properties style:font-name="Arial3"/>
    </style:style>
    <style:style style:name="T14" style:family="text">
      <style:text-properties style:font-name="Arial3" fo:font-weight="bold"/>
    </style:style>
    <style:style style:name="T15" style:family="text">
      <style:text-properties style:font-name="Arial3" fo:font-size="10pt"/>
    </style:style>
    <style:style style:name="T16" style:family="text">
      <style:text-properties style:font-name="Arial3" fo:font-size="10pt" fo:font-weight="bold"/>
    </style:style>
    <style:style style:name="T17" style:family="text">
      <style:text-properties fo:font-size="10pt" fo:font-style="italic" style:font-size-asian="10pt" style:font-style-asian="italic" style:font-size-complex="10pt" style:font-style-complex="italic"/>
    </style:style>
    <style:style style:name="T18" style:family="text">
      <style:text-properties style:text-underline-style="solid" style:text-underline-width="auto" style:text-underline-color="font-color"/>
    </style:style>
    <style:style style:name="T19" style:family="text">
      <style:text-properties style:text-underline-style="solid" style:text-underline-width="auto" style:text-underline-color="font-color" fo:font-weight="bold"/>
    </style:style>
    <style:style style:name="T20" style:family="text">
      <style:text-properties style:text-underline-style="solid" style:text-underline-width="auto" style:text-underline-color="font-color" fo:font-weight="bold" fo:background-color="#ffffff"/>
    </style:style>
    <style:style style:name="T21" style:family="text">
      <style:text-properties style:text-underline-style="solid" style:text-underline-width="auto" style:text-underline-color="font-color" fo:font-weight="normal" fo:background-color="#ffffff"/>
    </style:style>
    <style:style style:name="T22" style:family="text">
      <style:text-properties style:text-underline-style="solid" style:text-underline-width="auto" style:text-underline-color="font-color" fo:background-color="#ffffff"/>
    </style:style>
    <style:style style:name="T23" style:family="text">
      <style:text-properties fo:color="#ffffff"/>
    </style:style>
    <style:style style:name="T24" style:family="text">
      <style:text-properties fo:color="#ffffff" style:font-name="Arial1" fo:font-size="9pt" style:font-size-asian="9pt" style:font-size-complex="9pt"/>
    </style:style>
    <style:style style:name="T25" style:family="text">
      <style:text-properties fo:background-color="transparent"/>
    </style:style>
    <style:style style:name="T26" style:family="text">
      <style:text-properties fo:background-color="transparent" loext:char-shading-value="0"/>
    </style:style>
    <style:style style:name="T27" style:family="text">
      <style:text-properties fo:font-variant="normal" fo:text-transform="none" fo:color="#000000"/>
    </style:style>
    <style:style style:name="T28" style:family="text">
      <style:text-properties fo:font-variant="normal" fo:text-transform="none" fo:color="#000000" style:text-line-through-style="none" fo:letter-spacing="-0.007cm" fo:font-style="italic" style:text-underline-style="none" style:text-blinking="false" fo:background-color="transparent" style:font-style-asian="italic" style:font-style-complex="italic"/>
    </style:style>
    <style:style style:name="T29" style:family="text">
      <style:text-properties fo:font-variant="normal" fo:text-transform="none" fo:color="#000000" style:text-line-through-style="none" fo:letter-spacing="normal" fo:font-style="italic" style:text-underline-style="none" style:text-blinking="false" fo:background-color="transparent" style:font-style-asian="italic" style:font-style-complex="italic"/>
    </style:style>
    <style:style style:name="T30" style:family="text">
      <style:text-properties fo:font-variant="normal" fo:text-transform="none" fo:color="#000000" style:text-line-through-style="none" style:font-name="Arial3" fo:font-size="10pt" fo:language="es" fo:country="ES" fo:font-style="normal" style:text-underline-style="none" fo:font-weight="bold" style:text-blinking="false" fo:background-color="transparent"/>
    </style:style>
    <style:style style:name="T31" style:family="text">
      <style:text-properties fo:font-variant="normal" fo:text-transform="none" fo:color="#000000" style:text-line-through-style="none" style:font-name="Arial3" fo:font-size="10pt" fo:language="es" fo:country="ES" fo:font-style="italic" style:text-underline-style="none" fo:font-weight="bold" style:text-blinking="false" fo:background-color="transparent" style:font-style-asian="italic" style:font-style-complex="italic"/>
    </style:style>
    <style:style style:name="T32" style:family="text">
      <style:text-properties fo:font-variant="normal" fo:text-transform="none"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T33" style:family="text">
      <style:text-properties fo:font-variant="normal" fo:text-transform="none" fo:color="#000000" style:text-line-through-style="none" style:font-name="Arial3" fo:font-size="10pt" fo:letter-spacing="-0.007cm" fo:language="es" fo:country="ES" fo:font-style="italic" style:text-underline-style="none" fo:font-weight="normal" style:text-blinking="false" fo:background-color="transparent" style:font-style-asian="italic" style:font-style-complex="italic"/>
    </style:style>
    <style:style style:name="T34" style:family="text">
      <style:text-properties fo:font-variant="normal" fo:text-transform="none" fo:color="#000000" style:text-line-through-style="none" style:font-name="Arial3" fo:font-size="10pt" fo:letter-spacing="-0.007cm" fo:language="es" fo:country="ES" fo:font-style="italic" style:text-underline-style="none" fo:font-weight="bold" style:text-blinking="false" fo:background-color="transparent" style:font-style-asian="italic" style:font-style-complex="italic"/>
    </style:style>
    <style:style style:name="T35" style:family="text">
      <style:text-properties fo:font-variant="normal" fo:text-transform="none" fo:color="#000000" style:text-line-through-style="none" style:font-name="Arial3" fo:font-size="10pt" fo:letter-spacing="-0.007cm" fo:language="en" fo:country="GB" fo:font-style="italic" style:text-underline-style="none" fo:font-weight="normal" style:text-blinking="false" fo:background-color="transparent" style:font-style-asian="italic" style:font-style-complex="italic"/>
    </style:style>
    <style:style style:name="T36" style:family="text">
      <style:text-properties fo:font-variant="normal" fo:text-transform="none" fo:color="#000000" style:text-line-through-style="none" style:font-name="Arial3" fo:font-size="10pt" fo:letter-spacing="normal" fo:language="es" fo:country="ES" fo:font-style="italic" style:text-underline-style="none" fo:font-weight="normal" style:text-blinking="false" fo:background-color="transparent" style:font-style-asian="italic" style:font-style-complex="italic"/>
    </style:style>
    <style:style style:name="T37" style:family="text">
      <style:text-properties fo:font-variant="normal" fo:text-transform="none" fo:color="#000000" style:text-line-through-style="none" style:font-name="Arial3" fo:font-size="10pt" fo:letter-spacing="normal" fo:language="es" fo:country="ES" style:text-underline-style="none" fo:font-weight="normal" style:text-blinking="false" fo:background-color="transparent"/>
    </style:style>
    <style:style style:name="T38" style:family="text">
      <style:text-properties fo:font-variant="normal" fo:text-transform="none" fo:color="#000000" style:text-line-through-style="none" fo:font-style="italic" style:text-underline-style="none" style:text-blinking="false" fo:background-color="transparent" style:font-style-asian="italic" style:font-style-complex="italic"/>
    </style:style>
    <style:style style:name="T39" style:family="text">
      <style:text-properties fo:font-variant="normal" fo:text-transform="none" fo:color="#000000" style:text-line-through-style="none" fo:language="es" fo:country="ES" style:text-underline-style="none" fo:font-weight="normal" style:text-blinking="false" fo:background-color="transparent"/>
    </style:style>
    <style:style style:name="T40" style:family="text">
      <style:text-properties fo:font-variant="normal" fo:text-transform="none" fo:color="#000000" style:text-line-through-style="none" fo:language="es" fo:country="ES" style:text-underline-style="none" fo:font-weight="bold" style:text-blinking="false" fo:background-color="transparent"/>
    </style:style>
    <style:style style:name="T41" style:family="text">
      <style:text-properties fo:font-variant="normal" fo:text-transform="none" fo:color="#000000" style:text-line-through-style="none" fo:language="es" fo:country="ES" style:text-underline-style="none" style:text-blinking="false" fo:background-color="transparent"/>
    </style:style>
    <style:style style:name="T42" style:family="text">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43" style:family="text">
      <style:text-properties fo:font-variant="normal" fo:text-transform="none"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44" style:family="text">
      <style:text-properties fo:font-variant="normal" fo:text-transform="none" fo:color="#000000" style:text-line-through-style="none" style:font-name="Arial1" fo:font-size="10pt" fo:language="es" fo:country="ES" fo:font-style="italic" style:text-underline-style="none" fo:font-weight="bold" style:text-blinking="false" fo:background-color="transparent" style:font-size-asian="10pt" style:font-style-asian="italic" style:font-size-complex="10pt" style:font-style-complex="italic"/>
    </style:style>
    <style:style style:name="T45" style:family="text">
      <style:text-properties fo:font-variant="normal" fo:text-transform="none" fo:color="#000000"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46" style:family="text">
      <style:text-properties fo:font-variant="normal" fo:text-transform="none" fo:color="#000000" fo:language="es" fo:country="ES" fo:font-weight="normal"/>
    </style:style>
    <style:style style:name="T47" style:family="text">
      <style:text-properties fo:font-variant="normal" fo:text-transform="none" fo:color="#000000" fo:language="es" fo:country="ES" fo:font-weight="bold"/>
    </style:style>
    <style:style style:name="T48" style:family="text">
      <style:text-properties fo:font-variant="normal" fo:text-transform="none" fo:color="#000000" fo:letter-spacing="-0.007cm"/>
    </style:style>
    <style:style style:name="T49" style:family="text">
      <style:text-properties fo:font-variant="normal" fo:text-transform="none" fo:color="#000000" fo:letter-spacing="-0.007cm" fo:language="es" fo:country="ES" fo:font-weight="normal"/>
    </style:style>
    <style:style style:name="T50" style:family="text">
      <style:text-properties fo:font-variant="normal" fo:text-transform="none" fo:color="#000000" fo:letter-spacing="-0.007cm" fo:language="es" fo:country="ES" fo:font-weight="bold"/>
    </style:style>
    <style:style style:name="T51" style:family="text">
      <style:text-properties fo:font-variant="normal" fo:text-transform="none" fo:color="#000000" style:font-name="Arial5" fo:font-size="11pt" fo:language="es" fo:country="ES" fo:font-style="normal" fo:font-weight="bold"/>
    </style:style>
    <style:style style:name="T52" style:family="text">
      <style:text-properties fo:font-variant="normal" fo:text-transform="none" fo:color="#000000" style:font-name="Arial1" fo:font-size="10pt" fo:font-style="italic" fo:font-weight="normal" fo:background-color="transparent" style:font-size-asian="10pt" style:font-style-asian="italic" style:font-size-complex="10pt" style:font-style-complex="italic"/>
    </style:style>
    <style:style style:name="T53"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54" style:family="text">
      <style:text-properties fo:font-variant="normal" fo:text-transform="none" fo:color="#000000" style:font-name="Arial1" fo:font-size="10pt" fo:font-style="italic" style:font-size-asian="10pt" style:font-style-asian="italic" style:font-size-complex="10pt" style:font-style-complex="italic"/>
    </style:style>
    <style:style style:name="T55" style:family="text">
      <style:text-properties fo:font-variant="normal" fo:text-transform="none" fo:color="#000000" style:font-name="Arial1" fo:font-size="10pt" fo:language="es" fo:country="ES" fo:font-style="italic" style:text-underline-style="solid" style:text-underline-width="auto" style:text-underline-color="font-color" fo:font-weight="bold" fo:background-color="transparent" style:font-size-asian="10pt" style:font-style-asian="italic" style:font-size-complex="10pt" style:font-style-complex="italic"/>
    </style:style>
    <style:style style:name="T56"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57"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58"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59"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60"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61" style:family="text">
      <style:text-properties fo:font-variant="normal" fo:text-transform="none" fo:color="#000000" fo:font-weight="normal"/>
    </style:style>
    <style:style style:name="T62" style:family="text">
      <style:text-properties fo:font-variant="normal" fo:text-transform="none" style:font-name="Arial3" fo:font-size="10pt" fo:language="es" fo:country="ES" fo:font-weight="normal" fo:background-color="transparent"/>
    </style:style>
    <style:style style:name="T63" style:family="text">
      <style:text-properties fo:font-variant="normal" fo:text-transform="none" fo:color="#000080" style:font-name="Arial1" fo:font-size="10pt" fo:font-style="italic" style:text-underline-style="solid" style:text-underline-width="auto" style:text-underline-color="font-color" style:font-size-asian="10pt" style:font-style-asian="italic" style:font-size-complex="10pt" style:font-style-complex="italic"/>
    </style:style>
    <style:style style:name="T64" style:family="text">
      <style:text-properties fo:font-variant="normal" fo:text-transform="none" fo:letter-spacing="normal" fo:language="es" fo:country="ES" fo:font-weight="normal" style:font-weight-asian="normal" style:font-weight-complex="normal"/>
    </style:style>
    <style:style style:name="T65" style:family="text">
      <style:text-properties fo:font-variant="normal" fo:text-transform="none" fo:letter-spacing="normal" fo:language="es" fo:country="ES" fo:font-weight="normal" style:font-name-asian="Arial-ItalicMT" style:font-weight-asian="normal" style:font-name-complex="Arial-ItalicMT" style:font-weight-complex="normal"/>
    </style:style>
    <style:style style:name="T66" style:family="text">
      <style:text-properties fo:font-variant="normal" fo:text-transform="none" fo:letter-spacing="normal" fo:language="es" fo:country="ES" fo:font-weight="normal" style:font-name-asian="Arial-ItalicMT" style:font-weight-asian="normal" style:font-weight-complex="normal"/>
    </style:style>
    <style:style style:name="T67" style:family="text">
      <style:text-properties fo:font-variant="normal" fo:text-transform="none" fo:color="#ffffff" style:font-name="Arial1" fo:font-size="10pt" fo:letter-spacing="normal" fo:font-style="normal" fo:font-weight="bold" style:font-size-asian="10pt" style:font-weight-asian="bold" style:font-size-complex="10pt" style:font-weight-complex="bold" loext:opacity="100%"/>
    </style:style>
    <style:style style:name="T68" style:family="text">
      <style:text-properties fo:font-variant="normal" fo:text-transform="none" fo:color="#ffffff" style:font-name="Arial1" fo:font-size="10pt" fo:letter-spacing="normal" fo:font-style="normal" style:text-underline-style="none" fo:font-weight="bold" style:font-size-asian="10pt" style:font-weight-asian="bold" style:font-name-complex="Arial1" style:font-size-complex="10pt" style:font-weight-complex="bold" loext:opacity="100%"/>
    </style:style>
    <style:style style:name="T69" style:family="text">
      <style:text-properties fo:font-variant="normal" fo:text-transform="none" fo:color="#ffffff" style:font-name="Roboto" fo:font-size="8.25pt" fo:letter-spacing="normal" fo:font-style="normal" fo:font-weight="normal" loext:opacity="100%"/>
    </style:style>
    <style:style style:name="T70" style:family="text">
      <style:text-properties fo:font-variant="normal" fo:text-transform="none" style:use-window-font-color="true" style:font-name="Arial1" fo:font-size="10pt" fo:letter-spacing="normal"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Times New Roman" style:font-size-complex="10pt" style:font-style-complex="italic" style:font-weight-complex="normal" loext:opacity="0%" loext:char-shading-value="0"/>
    </style:style>
    <style:style style:name="T71" style:family="text">
      <style:text-properties fo:font-variant="normal" fo:text-transform="none" style:use-window-font-color="true" style:font-name="Arial1" fo:font-size="10pt" fo:letter-spacing="normal"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72"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Times New Roman" style:font-size-complex="10pt" style:font-style-complex="italic" style:font-weight-complex="normal" loext:opacity="0%" loext:char-shading-value="0"/>
    </style:style>
    <style:style style:name="T73"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Verdana" style:font-size-complex="10pt" style:font-style-complex="italic" style:font-weight-complex="normal" loext:opacity="0%" loext:char-shading-value="0"/>
    </style:style>
    <style:style style:name="T74" style:family="text">
      <style:text-properties fo:font-variant="normal" fo:text-transform="none" style:use-window-font-color="true"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Times New Roman" style:font-size-asian="10pt" style:font-style-asian="italic" style:font-weight-asian="bold" style:font-name-complex="Times New Roman" style:font-size-complex="10pt" style:font-style-complex="italic" style:font-weight-complex="bold" loext:opacity="0%" loext:char-shading-value="0"/>
    </style:style>
    <style:style style:name="T75" style:family="text">
      <style:text-properties fo:font-variant="normal" fo:text-transform="none" style:use-window-font-color="true" style:font-name="Arial1" fo:font-size="10pt" fo:letter-spacing="normal"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76" style:family="text">
      <style:text-properties fo:font-variant="normal" fo:text-transform="none" style:use-window-font-color="true" style:font-name="Arial1" fo:font-size="10pt" fo:letter-spacing="normal"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Times New Roman" style:font-size-asian="10pt" style:font-style-asian="italic" style:font-weight-asian="normal" style:font-name-complex="Times New Roman" style:font-size-complex="10pt" style:font-style-complex="italic" style:font-weight-complex="normal" loext:opacity="0%" loext:char-shading-value="0"/>
    </style:style>
    <style:style style:name="T77" style:family="text">
      <style:text-properties fo:font-variant="normal" fo:text-transform="none" style:use-window-font-color="true"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loext:opacity="0%"/>
    </style:style>
    <style:style style:name="T78" style:family="text">
      <style:text-properties fo:font-variant="normal" fo:text-transform="none" style:use-window-font-color="true" style:font-name="Arial1" fo:font-size="10pt" fo:letter-spacing="normal" fo:language="es" fo:country="ES" fo:font-style="italic" fo:font-weight="normal" style:font-size-asian="10pt" style:font-style-asian="italic" style:font-weight-asian="normal" style:font-name-complex="Times New Roman" style:font-size-complex="10pt" style:font-style-complex="italic" style:font-weight-complex="normal" loext:opacity="0%"/>
    </style:style>
    <style:style style:name="T79" style:family="text">
      <style:text-properties fo:font-variant="normal" fo:text-transform="none" style:use-window-font-color="true" style:font-name="Arial1" fo:font-size="10pt" fo:letter-spacing="normal" fo:language="es" fo:country="ES" fo:font-weight="normal" style:font-size-asian="10pt" style:font-weight-asian="normal" style:font-name-complex="Times New Roman" style:font-size-complex="10pt" style:font-weight-complex="normal" loext:opacity="0%"/>
    </style:style>
    <style:style style:name="T80" style:family="text">
      <style:text-properties fo:font-variant="normal" fo:text-transform="none" style:use-window-font-color="true" style:font-name="Arial1" fo:font-size="10pt" fo:letter-spacing="normal" fo:language="es" fo:country="ES" fo:font-weight="bold" style:font-size-asian="10pt" style:font-weight-asian="bold" style:font-name-complex="Times New Roman" style:font-size-complex="10pt" style:font-weight-complex="bold" loext:opacity="0%"/>
    </style:style>
    <style:style style:name="T81" style:family="text">
      <style:text-properties fo:font-variant="normal" fo:text-transform="none" style:use-window-font-color="true" style:font-name="Arial1" fo:font-size="10pt" fo:letter-spacing="normal"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Arial9" style:font-size-complex="10pt" style:font-style-complex="normal" style:font-weight-complex="normal" loext:opacity="0%" loext:char-shading-value="0"/>
    </style:style>
    <style:style style:name="T82"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83"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84" style:family="text">
      <style:text-properties fo:font-variant="normal" fo:text-transform="none" style:use-window-font-color="true" style:font-name="Arial1" fo:font-size="9pt" fo:letter-spacing="normal" fo:language="es" fo:country="ES" fo:font-style="italic" fo:font-weight="bold" style:font-size-asian="9pt" style:font-style-asian="italic" style:font-weight-asian="bold" style:font-name-complex="Times New Roman" style:font-size-complex="9pt" style:font-style-complex="italic" style:font-weight-complex="bold" loext:opacity="0%"/>
    </style:style>
    <style:style style:name="T85" style:family="text">
      <style:text-properties fo:font-variant="normal" fo:text-transform="none" style:use-window-font-color="true" style:font-name="Arial7"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char-shading-value="0"/>
    </style:style>
    <style:style style:name="T86" style:family="text">
      <style:text-properties fo:font-variant="normal" fo:text-transform="none" style:use-window-font-color="true" style:font-name="Arial7"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87" style:family="text">
      <style:text-properties fo:font-variant="normal" fo:text-transform="none" style:use-window-font-color="true" style:text-outline="false" style:text-line-through-style="none" style:font-name="Arial7"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char-shading-value="0"/>
    </style:style>
    <style:style style:name="T88" style:family="text">
      <style:text-properties fo:font-variant="normal" fo:text-transform="none" style:use-window-font-color="true" style:text-outline="false" style:text-line-through-style="none" style:font-name="Arial7"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opacity="0%" loext:char-shading-value="0"/>
    </style:style>
    <style:style style:name="T89"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opacity="0%" loext:char-shading-value="0"/>
    </style:style>
    <style:style style:name="T90" style:family="text">
      <style:text-properties fo:font-variant="normal" fo:text-transform="none" style:use-window-font-color="true" fo:letter-spacing="-0.005cm" fo:language="es" fo:country="ES" style:text-underline-style="none" fo:font-weight="normal" fo:background-color="transparent" style:font-name-asian="ArialMT" style:font-weight-asian="normal" style:font-name-complex="Arial1" style:font-weight-complex="normal" loext:opacity="0%" loext:char-shading-value="0"/>
    </style:style>
    <style:style style:name="T91" style:family="text">
      <style:text-properties fo:font-variant="normal" fo:text-transform="none" style:font-name="Arial7" fo:letter-spacing="-0.005cm" fo:language="es" fo:country="ES" fo:font-style="italic" style:text-underline-style="none" fo:font-weight="bold" fo:background-color="transparent" style:font-name-asian="Arial-BoldMT" style:font-style-asian="italic" style:font-weight-asian="bold" style:font-name-complex="Arial-BoldMT" style:font-style-complex="italic" style:font-weight-complex="bold" loext:char-shading-value="0"/>
    </style:style>
    <style:style style:name="T92" style:family="text">
      <style:text-properties fo:font-variant="normal" fo:text-transform="none" style:font-name="Arial7" fo:letter-spacing="-0.005cm" fo:language="es" fo:country="ES" fo:font-style="italic" style:text-underline-style="none" fo:font-weight="bold" fo:background-color="transparent" style:font-name-asian="Arial-BoldMT" style:font-style-asian="italic" style:font-weight-asian="bold" style:font-name-complex="Arial-BoldMT" style:font-style-complex="italic" style:font-weight-complex="bold" loext:opacity="0%" loext:char-shading-value="0"/>
    </style:style>
    <style:style style:name="T93" style:family="text">
      <style:text-properties fo:font-variant="normal" fo:text-transform="none" fo:letter-spacing="-0.005cm" style:text-underline-style="none" fo:font-weight="bold" style:font-name-asian="SimSun2" style:font-weight-asian="bold" style:font-name-complex="Times New Roman" style:font-weight-complex="bold" loext:char-shading-value="0"/>
    </style:style>
    <style:style style:name="T94" style:family="text">
      <style:text-properties fo:font-variant="normal" fo:text-transform="none" fo:letter-spacing="-0.005cm" style:text-underline-style="none" fo:font-weight="normal" style:font-name-asian="SimSun2" style:font-weight-asian="normal" style:font-name-complex="Times New Roman" style:font-weight-complex="normal" loext:char-shading-value="0"/>
    </style:style>
    <style:style style:name="T95" style:family="text">
      <style:text-properties fo:font-variant="normal" fo:text-transform="none" fo:letter-spacing="-0.005cm" style:text-underline-style="none" fo:font-weight="normal" style:font-name-asian="SimSun2" style:font-weight-asian="normal" style:font-name-complex="Arial1" style:font-weight-complex="normal" loext:char-shading-value="0"/>
    </style:style>
    <style:style style:name="T96" style:family="text">
      <style:text-properties fo:font-variant="normal" fo:text-transform="none" style:text-underline-style="none" fo:background-color="transparent" style:font-name-asian="SimSun2" style:font-name-complex="Times New Roman" style:font-weight-complex="bold" loext:char-shading-value="0"/>
    </style:style>
    <style:style style:name="T97" style:family="text">
      <style:text-properties fo:font-variant="normal" fo:text-transform="none" style:text-underline-style="none" fo:font-weight="normal" fo:background-color="transparent" style:font-name-asian="SimSun2" style:font-weight-asian="normal" style:font-name-complex="Times New Roman" style:font-weight-complex="bold" loext:char-shading-value="0"/>
    </style:style>
    <style:style style:name="T98" style:family="text">
      <style:text-properties fo:font-variant="normal" fo:text-transform="none" style:text-underline-style="none" fo:font-weight="normal" fo:background-color="transparent" style:font-name-asian="SimSun2" style:font-weight-asian="normal" style:font-name-complex="Times New Roman" style:font-weight-complex="normal" loext:char-shading-value="0"/>
    </style:style>
    <style:style style:name="T99" style:family="text">
      <style:text-properties fo:font-variant="normal" fo:text-transform="none" style:text-underline-style="none" fo:font-weight="normal" fo:background-color="transparent" style:font-name-asian="SimSun2" style:font-weight-asian="normal" style:font-name-complex="Arial1" style:font-weight-complex="normal" loext:char-shading-value="0"/>
    </style:style>
    <style:style style:name="T100"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101" style:family="text">
      <style:text-properties fo:font-variant="normal" fo:text-transform="none" style:font-name="Arial1" fo:font-size="10pt" fo:font-style="italic" style:font-size-asian="10pt" style:font-style-asian="italic" style:font-size-complex="10pt" style:font-style-complex="italic"/>
    </style:style>
    <style:style style:name="T102" style:family="text">
      <style:text-properties fo:font-variant="normal" fo:text-transform="none" style:font-name="Arial1" fo:font-size="10pt" fo:language="zxx" fo:country="none" fo:font-style="italic" style:text-underline-style="solid" style:text-underline-width="auto" style:text-underline-color="font-color" fo:font-weight="normal" style:font-size-asian="10pt" style:font-style-asian="italic" style:font-size-complex="10pt" style:font-style-complex="italic"/>
    </style:style>
    <style:style style:name="T103" style:family="text">
      <style:text-properties fo:language="es" fo:country="ES"/>
    </style:style>
    <style:style style:name="T104" style:family="text">
      <style:text-properties fo:language="es" fo:country="ES" fo:font-weight="bold"/>
    </style:style>
    <style:style style:name="T105" style:family="text">
      <style:text-properties fo:language="es" fo:country="ES" fo:font-weight="normal"/>
    </style:style>
    <style:style style:name="T106" style:family="text">
      <style:text-properties fo:language="es" fo:country="ES" fo:font-weight="normal" style:font-weight-asian="normal" style:font-name-complex="Arial1" style:font-weight-complex="normal"/>
    </style:style>
    <style:style style:name="T107" style:family="text">
      <style:text-properties fo:language="es" fo:country="ES" fo:font-weight="normal" style:font-weight-asian="normal" style:font-weight-complex="normal"/>
    </style:style>
    <style:style style:name="T108" style:family="text">
      <style:text-properties fo:language="es" fo:country="ES" fo:font-weight="normal" style:letter-kerning="true" style:font-name-asian="SimSun2" style:font-weight-asian="normal" style:font-name-complex="Arial1" style:language-complex="hi" style:country-complex="IN" style:font-weight-complex="normal"/>
    </style:style>
    <style:style style:name="T109" style:family="text">
      <style:text-properties fo:language="es" fo:country="ES" fo:font-weight="normal" style:letter-kerning="true" style:font-name-asian="ArialMT" style:font-weight-asian="normal" style:font-name-complex="ArialMT" style:language-complex="hi" style:country-complex="IN" style:font-weight-complex="normal" loext:opacity="100%"/>
    </style:style>
    <style:style style:name="T110" style:family="text">
      <style:text-properties fo:language="es" fo:country="ES" style:font-weight-complex="bold"/>
    </style:style>
    <style:style style:name="T111" style:family="text">
      <style:text-properties fo:language="es" fo:country="ES" style:text-underline-style="solid" style:text-underline-width="auto" style:text-underline-color="font-color"/>
    </style:style>
    <style:style style:name="T112" style:family="text">
      <style:text-properties fo:language="es" fo:country="ES" style:text-underline-style="solid" style:text-underline-width="auto" style:text-underline-color="font-color" fo:font-weight="bold"/>
    </style:style>
    <style:style style:name="T113" style:family="text">
      <style:text-properties fo:language="es" fo:country="ES" style:text-underline-style="solid" style:text-underline-width="auto" style:text-underline-color="font-color" fo:font-weight="bold" fo:background-color="transparent"/>
    </style:style>
    <style:style style:name="T114" style:family="text">
      <style:text-properties fo:language="es" fo:country="ES" fo:background-color="transparent"/>
    </style:style>
    <style:style style:name="T115" style:family="text">
      <style:text-properties style:text-line-through-style="none" style:text-underline-style="none" style:text-blinking="false"/>
    </style:style>
    <style:style style:name="T116" style:family="text">
      <style:text-properties style:text-line-through-style="none" style:text-underline-style="none" style:text-blinking="false" fo:background-color="transparent"/>
    </style:style>
    <style:style style:name="T117" style:family="text">
      <style:text-properties style:text-line-through-style="none" style:text-underline-style="none" style:text-blinking="false" fo:background-color="#ffffff"/>
    </style:style>
    <style:style style:name="T118" style:family="text">
      <style:text-properties style:text-line-through-style="none" style:text-underline-style="none" fo:font-weight="normal" style:text-blinking="false"/>
    </style:style>
    <style:style style:name="T119" style:family="text">
      <style:text-properties style:text-line-through-style="none" style:text-underline-style="none" fo:font-weight="normal" style:text-blinking="false" fo:background-color="transparent"/>
    </style:style>
    <style:style style:name="T120" style:family="text">
      <style:text-properties style:text-line-through-style="none" style:text-underline-style="none" fo:font-weight="normal" style:text-blinking="false" fo:background-color="#ffffff"/>
    </style:style>
    <style:style style:name="T121" style:family="text">
      <style:text-properties style:text-line-through-style="none" style:text-underline-style="none" fo:font-weight="bold" style:text-blinking="false" fo:background-color="transparent"/>
    </style:style>
    <style:style style:name="T122" style:family="text">
      <style:text-properties style:text-line-through-style="none" style:text-underline-style="none" fo:font-weight="bold" style:text-blinking="false" fo:background-color="#ffffff"/>
    </style:style>
    <style:style style:name="T123" style:family="text">
      <style:text-properties style:text-line-through-style="none" fo:language="es" fo:country="ES" style:text-underline-style="none" fo:font-weight="normal" style:text-blinking="false"/>
    </style:style>
    <style:style style:name="T124" style:family="text">
      <style:text-properties style:text-line-through-style="none" fo:language="es" fo:country="ES" style:text-underline-style="none" fo:font-weight="normal" style:text-blinking="false" fo:background-color="transparent"/>
    </style:style>
    <style:style style:name="T125" style:family="text">
      <style:text-properties style:text-line-through-style="none" fo:language="es" fo:country="ES" style:text-underline-style="none" fo:font-weight="bold" style:text-blinking="false"/>
    </style:style>
    <style:style style:name="T126" style:family="text">
      <style:text-properties style:text-line-through-style="none" fo:language="es" fo:country="ES" style:text-underline-style="none" fo:font-weight="bold" style:text-blinking="false" fo:background-color="transparent"/>
    </style:style>
    <style:style style:name="T127" style:family="text">
      <style:text-properties style:text-line-through-style="none" fo:language="es" fo:country="ES" style:text-underline-style="none" style:text-blinking="false"/>
    </style:style>
    <style:style style:name="T128" style:family="text">
      <style:text-properties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129" style:family="text">
      <style:text-properties style:text-line-through-style="none" style:font-name="Arial1" fo:font-size="10pt" fo:font-style="italic" style:text-underline-style="none" fo:font-weight="bold" style:text-blinking="false" fo:background-color="transparent" style:font-size-asian="10pt" style:font-style-asian="italic" style:font-size-complex="10pt" style:font-style-complex="italic"/>
    </style:style>
    <style:style style:name="T130" style:family="text">
      <style:text-properties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T131" style:family="text">
      <style:text-properties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132" style:family="text">
      <style:text-properties fo:color="#000000"/>
    </style:style>
    <style:style style:name="T133" style:family="text">
      <style:text-properties fo:color="#000000" style:text-line-through-style="none" style:text-underline-style="none" style:text-blinking="false"/>
    </style:style>
    <style:style style:name="T134" style:family="text">
      <style:text-properties fo:color="#000000" style:text-line-through-style="none" style:text-underline-style="none" style:text-blinking="false" fo:background-color="transparent"/>
    </style:style>
    <style:style style:name="T135" style:family="text">
      <style:text-properties fo:color="#000000" style:text-line-through-style="none" style:text-underline-style="none" style:text-blinking="false" fo:background-color="#ffffff"/>
    </style:style>
    <style:style style:name="T136" style:family="text">
      <style:text-properties fo:color="#000000" style:text-line-through-style="none" style:text-underline-style="none" fo:font-weight="bold" style:text-blinking="false" fo:background-color="transparent"/>
    </style:style>
    <style:style style:name="T137" style:family="text">
      <style:text-properties fo:color="#000000" style:text-line-through-style="none" fo:letter-spacing="-0.007cm" style:text-underline-style="none" fo:font-weight="bold" style:text-blinking="false" fo:background-color="transparent"/>
    </style:style>
    <style:style style:name="T138" style:family="text">
      <style:text-properties fo:color="#000000" style:text-line-through-style="none" fo:language="es" fo:country="ES" style:text-underline-style="none" fo:font-weight="normal" style:text-blinking="false"/>
    </style:style>
    <style:style style:name="T139" style:family="text">
      <style:text-properties fo:color="#000000" style:text-line-through-style="none" fo:language="es" fo:country="ES" style:text-underline-style="none" fo:font-weight="normal" style:text-blinking="false" fo:background-color="transparent"/>
    </style:style>
    <style:style style:name="T140" style:family="text">
      <style:text-properties fo:color="#000000" style:text-line-through-style="none" fo:language="es" fo:country="ES" style:text-underline-style="none" fo:font-weight="normal" style:text-blinking="false" fo:background-color="#ffffff"/>
    </style:style>
    <style:style style:name="T141" style:family="text">
      <style:text-properties fo:color="#000000" style:text-line-through-style="none" fo:language="es" fo:country="ES" style:text-underline-style="none" fo:font-weight="bold" style:text-blinking="false" fo:background-color="#ffffff"/>
    </style:style>
    <style:style style:name="T142" style:family="text">
      <style:text-properties fo:color="#000000" style:text-line-through-style="none" fo:language="es" fo:country="ES" style:text-underline-style="none" fo:font-weight="bold" style:text-blinking="false" fo:background-color="transparent"/>
    </style:style>
    <style:style style:name="T143" style:family="text">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144" style:family="text">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145" style:family="text">
      <style:text-properties fo:color="#000000"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146" style:family="text">
      <style:text-properties fo:color="#000000" fo:background-color="transparent"/>
    </style:style>
    <style:style style:name="T147" style:family="text">
      <style:text-properties fo:color="#000000" fo:font-weight="bold"/>
    </style:style>
    <style:style style:name="T148" style:family="text">
      <style:text-properties fo:color="#000000" fo:font-weight="bold" fo:background-color="transparent"/>
    </style:style>
    <style:style style:name="T149" style:family="text">
      <style:text-properties fo:color="#000000" fo:font-weight="normal"/>
    </style:style>
    <style:style style:name="T150" style:family="text">
      <style:text-properties fo:color="#000000" fo:font-weight="normal" fo:background-color="transparent"/>
    </style:style>
    <style:style style:name="T151" style:family="text">
      <style:text-properties fo:color="#000000" fo:font-weight="normal" style:font-weight-asian="normal" style:font-weight-complex="normal"/>
    </style:style>
    <style:style style:name="T152" style:family="text">
      <style:text-properties fo:color="#000000" fo:font-style="italic" fo:font-weight="bold" style:font-style-asian="italic" style:font-weight-asian="bold" style:font-name-complex="Arial1" style:font-style-complex="italic" style:font-weight-complex="bold" loext:opacity="100%"/>
    </style:style>
    <style:style style:name="T153" style:family="text">
      <style:text-properties fo:color="#000000" style:font-name="Arial3" fo:font-size="10pt"/>
    </style:style>
    <style:style style:name="T154" style:family="text">
      <style:text-properties fo:color="#000000" style:font-name="Arial3" fo:font-size="10pt" fo:font-style="italic" style:font-style-asian="italic" style:font-style-complex="italic"/>
    </style:style>
    <style:style style:name="T155" style:family="text">
      <style:text-properties fo:color="#000000" style:font-name="Arial3" fo:font-size="10pt" fo:font-weight="bold"/>
    </style:style>
    <style:style style:name="T156" style:family="text">
      <style:text-properties fo:color="#000000" style:font-name="Arial8" fo:font-size="10pt" fo:font-weight="bold"/>
    </style:style>
    <style:style style:name="T157" style:family="text">
      <style:text-properties fo:color="#000000" style:font-name="Arial8" fo:font-size="10pt" fo:font-style="italic" fo:font-weight="bold" style:font-style-asian="italic" style:font-style-complex="italic"/>
    </style:style>
    <style:style style:name="T158" style:family="text">
      <style:text-properties fo:color="#000000" style:font-name="Arial8" fo:font-size="10pt" fo:font-style="italic" style:font-style-asian="italic" style:font-style-complex="italic"/>
    </style:style>
    <style:style style:name="T159" style:family="text">
      <style:text-properties fo:color="#000000" style:text-underline-style="solid" style:text-underline-width="auto" style:text-underline-color="font-color"/>
    </style:style>
    <style:style style:name="T160" style:family="text">
      <style:text-properties fo:color="#000000" style:text-underline-style="solid" style:text-underline-width="auto" style:text-underline-color="font-color" fo:font-weight="bold"/>
    </style:style>
    <style:style style:name="T161" style:family="text">
      <style:text-properties fo:color="#000000" style:text-underline-style="solid" style:text-underline-width="auto" style:text-underline-color="font-color" fo:font-weight="normal" fo:background-color="transparent"/>
    </style:style>
    <style:style style:name="T162" style:family="text">
      <style:text-properties fo:color="#000000" fo:language="es" fo:country="ES"/>
    </style:style>
    <style:style style:name="T163" style:family="text">
      <style:text-properties fo:color="#000000" fo:language="es" fo:country="ES" style:text-underline-style="solid" style:text-underline-width="auto" style:text-underline-color="font-color" fo:font-weight="bold" fo:background-color="transparent"/>
    </style:style>
    <style:style style:name="T164" style:family="text">
      <style:text-properties fo:color="#000000" fo:language="es" fo:country="ES" fo:font-style="italic" fo:font-weight="normal" fo:background-color="transparent" style:font-style-asian="italic" style:font-weight-asian="normal" style:font-name-complex="Arial1" style:font-style-complex="italic" style:font-weight-complex="normal"/>
    </style:style>
    <style:style style:name="T165" style:family="text">
      <style:text-properties fo:color="#000000" fo:language="es" fo:country="ES" fo:font-weight="bold"/>
    </style:style>
    <style:style style:name="T166" style:family="text">
      <style:text-properties fo:color="#000000" fo:language="es" fo:country="ES" fo:font-weight="normal"/>
    </style:style>
    <style:style style:name="T167" style:family="text">
      <style:text-properties fo:color="#000000" fo:letter-spacing="-0.007cm"/>
    </style:style>
    <style:style style:name="T168" style:family="text">
      <style:text-properties fo:color="#000000" fo:letter-spacing="-0.007cm" fo:language="es" fo:country="ES"/>
    </style:style>
    <style:style style:name="T169" style:family="text">
      <style:text-properties fo:color="#000000" fo:letter-spacing="-0.007cm" fo:language="es" fo:country="ES" fo:font-weight="bold"/>
    </style:style>
    <style:style style:name="T170" style:family="text">
      <style:text-properties fo:color="#000000" fo:letter-spacing="-0.007cm" fo:language="es" fo:country="ES" fo:font-weight="normal"/>
    </style:style>
    <style:style style:name="T171" style:family="text">
      <style:text-properties fo:color="#000000" fo:letter-spacing="-0.007cm" fo:font-weight="bold"/>
    </style:style>
    <style:style style:name="T172" style:family="text">
      <style:text-properties fo:color="#000000" style:font-name="Arial1" fo:font-size="10pt" fo:font-style="italic" fo:font-weight="normal" style:font-name-asian="Arial6" style:font-size-asian="10pt" style:font-style-asian="italic" style:font-weight-asian="normal" style:font-name-complex="Arial6" style:font-size-complex="10pt" style:font-style-complex="italic" style:font-weight-complex="normal" loext:opacity="100%"/>
    </style:style>
    <style:style style:name="T173" style:family="text">
      <style:text-properties fo:color="#000000" style:font-name="Arial1" fo:font-size="10pt" fo:font-style="italic" fo:font-weight="normal" style:font-size-asian="10pt" style:font-style-asian="italic" style:font-weight-asian="normal" style:font-name-complex="Arial1" style:font-size-complex="10pt" style:font-style-complex="italic" style:font-weight-complex="normal" loext:opacity="100%"/>
    </style:style>
    <style:style style:name="T174" style:family="text">
      <style:text-properties fo:color="#000000" style:font-name="Arial1" fo:font-size="10pt" fo:font-style="italic" fo:font-weight="normal" fo:background-color="transparent" style:font-size-asian="10pt" style:font-style-asian="italic" style:font-size-complex="10pt" style:font-style-complex="italic"/>
    </style:style>
    <style:style style:name="T175" style:family="text">
      <style:text-properties fo:color="#000000" style:font-name="Arial1" fo:font-size="10pt" fo:font-style="italic" style:font-size-asian="10pt" style:font-style-asian="italic" style:font-size-complex="10pt" style:font-style-complex="italic"/>
    </style:style>
    <style:style style:name="T176" style:family="text">
      <style:text-properties fo:color="#000000" style:font-name="Arial1" fo:font-size="10pt" fo:font-style="italic" style:font-size-asian="10pt" style:font-style-asian="italic" style:font-size-complex="10pt" style:font-style-complex="italic" loext:opacity="100%"/>
    </style:style>
    <style:style style:name="T177" style:family="text">
      <style:text-properties fo:color="#000000" style:font-name="Arial1" fo:font-size="10pt" fo:font-style="italic" fo:font-weight="bold" style:font-size-asian="10pt" style:font-style-asian="italic" style:font-weight-asian="bold" style:font-name-complex="Arial1" style:font-size-complex="10pt" style:font-style-complex="italic" style:font-weight-complex="bold" loext:opacity="100%"/>
    </style:style>
    <style:style style:name="T178" style:family="text">
      <style:text-properties fo:color="#000000" style:font-name="Arial1" fo:font-size="10pt" fo:font-style="italic" fo:background-color="transparent" style:font-size-asian="10pt" style:font-style-asian="italic" style:font-size-complex="10pt" style:font-style-complex="italic"/>
    </style:style>
    <style:style style:name="T179" style:family="text">
      <style:text-properties fo:color="#000000" style:font-name="Arial1" fo:font-size="10pt" fo:language="es" fo:country="ES" fo:font-style="italic" fo:font-weight="normal" style:font-name-asian="Arial6" style:font-size-asian="10pt" style:font-style-asian="italic" style:font-weight-asian="normal" style:font-name-complex="Arial1" style:font-size-complex="10pt" style:font-style-complex="italic" style:font-weight-complex="normal" loext:opacity="100%"/>
    </style:style>
    <style:style style:name="T180" style:family="text">
      <style:text-properties fo:color="#0000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81" style:family="text">
      <style:text-properties fo:color="#000000" style:font-name="Arial1" fo:font-size="10pt" fo:language="es" fo:country="ES" fo:font-style="italic" fo:font-weight="normal" fo:background-color="transparent" style:font-size-asian="10pt" style:font-style-asian="italic" style:font-size-complex="10pt" style:font-style-complex="italic"/>
    </style:style>
    <style:style style:name="T182"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183" style:family="text">
      <style:text-properties fo:color="#000000" style:font-name="Arial1" fo:font-size="10pt" fo:language="es" fo:country="ES" fo:font-style="italic" style:text-underline-style="solid" style:text-underline-width="auto" style:text-underline-color="font-color" fo:font-weight="bold" fo:background-color="transparent" style:font-size-asian="10pt" style:font-style-asian="italic" style:font-size-complex="10pt" style:font-style-complex="italic"/>
    </style:style>
    <style:style style:name="T184" style:family="text">
      <style:text-properties fo:color="#000000" style:font-name="Arial1" fo:language="es" fo:country="ES"/>
    </style:style>
    <style:style style:name="T185" style:family="text">
      <style:text-properties fo:color="#000000" style:font-name="Arial1" fo:language="es" fo:country="ES" fo:font-weight="normal" style:font-weight-asian="normal" style:font-weight-complex="normal"/>
    </style:style>
    <style:style style:name="T186" style:family="text">
      <style:text-properties fo:color="#000000" fo:font-size="10pt" fo:font-style="italic" fo:font-weight="bold" style:font-size-asian="10pt" style:font-style-asian="italic" style:font-weight-asian="bold" style:font-size-complex="10pt" style:font-style-complex="italic" style:font-weight-complex="bold" loext:opacity="100%"/>
    </style:style>
    <style:style style:name="T187" style:family="text">
      <style:text-properties fo:color="#000000" fo:font-size="10pt" fo:font-style="italic" fo:font-weight="bold" style:font-name-asian="Arial6" style:font-size-asian="10pt" style:font-style-asian="italic" style:font-weight-asian="bold" style:font-name-complex="Arial6" style:font-size-complex="10pt" style:font-style-complex="italic" style:font-weight-complex="bold" loext:opacity="100%"/>
    </style:style>
    <style:style style:name="T188" style:family="text">
      <style:text-properties fo:color="#000000" fo:font-size="10pt" fo:font-style="italic" style:font-name-asian="Arial6" style:font-size-asian="10pt" style:font-style-asian="italic" style:font-name-complex="Arial6" style:font-size-complex="10pt" style:font-style-complex="italic" loext:opacity="100%"/>
    </style:style>
    <style:style style:name="T189" style:family="text">
      <style:text-properties fo:color="#000000" fo:font-size="10pt" fo:font-style="italic" style:letter-kerning="true" style:font-name-asian="Arial6" style:font-size-asian="10pt" style:font-style-asian="italic" style:font-name-complex="Arial6" style:font-size-complex="10pt" style:language-complex="hi" style:country-complex="IN" style:font-style-complex="italic" loext:opacity="100%"/>
    </style:style>
    <style:style style:name="T190" style:family="text">
      <style:text-properties fo:color="#000000" fo:font-size="10pt" fo:font-style="italic" style:font-size-asian="10pt" style:font-style-asian="italic" style:font-size-complex="10pt" style:font-style-complex="italic" loext:opacity="100%"/>
    </style:style>
    <style:style style:name="T191" style:family="text">
      <style:text-properties fo:color="#000000" fo:font-size="10pt" fo:font-style="italic" style:font-size-asian="10pt" style:font-style-asian="italic" style:font-size-complex="10pt" style:font-style-complex="italic" loext:opacity="0%"/>
    </style:style>
    <style:style style:name="T192" style:family="text">
      <style:text-properties fo:color="#000000" fo:font-size="10pt" fo:font-style="italic" fo:background-color="transparent" style:font-size-asian="10pt" style:font-style-asian="italic" style:font-size-complex="10pt" style:font-style-complex="italic" loext:opacity="0%"/>
    </style:style>
    <style:style style:name="T193" style:family="text">
      <style:text-properties fo:color="#000000" fo:font-size="10pt" fo:font-style="italic" fo:background-color="transparent" style:font-size-asian="10pt" style:font-style-asian="italic" style:font-size-complex="10pt" style:font-style-complex="italic" loext:opacity="100%"/>
    </style:style>
    <style:style style:name="T194" style:family="text">
      <style:text-properties fo:color="#000000" fo:font-size="10pt" fo:letter-spacing="0.002cm" fo:font-style="italic" style:letter-kerning="true" style:font-name-asian="ArialMT" style:font-size-asian="10pt" style:font-style-asian="italic" style:font-size-complex="10pt" style:language-complex="hi" style:country-complex="IN" style:font-style-complex="italic" loext:opacity="100%"/>
    </style:style>
    <style:style style:name="T195" style:family="text">
      <style:text-properties fo:color="#000000" fo:font-size="10pt" fo:letter-spacing="0.002cm" fo:font-style="italic" style:letter-kerning="true" style:font-name-asian="ArialMT" style:font-size-asian="10pt" style:font-style-asian="italic" style:font-name-complex="ArialMT" style:font-size-complex="10pt" style:language-complex="hi" style:country-complex="IN" style:font-style-complex="italic" loext:opacity="100%"/>
    </style:style>
    <style:style style:name="T196" style:family="text">
      <style:text-properties fo:color="#000000" fo:font-size="10pt" fo:letter-spacing="0.002cm" fo:font-style="italic" fo:background-color="transparent" style:font-name-asian="ArialMT" style:font-size-asian="10pt" style:font-style-asian="italic" style:font-size-complex="10pt" style:font-style-complex="italic" loext:opacity="100%"/>
    </style:style>
    <style:style style:name="T197" style:family="text">
      <style:text-properties fo:color="#000000" fo:font-size="10pt" fo:letter-spacing="0.002cm" fo:font-style="italic" fo:background-color="transparent" style:font-name-asian="ArialMT" style:font-size-asian="10pt" style:font-style-asian="italic" style:font-name-complex="ArialMT" style:font-size-complex="10pt" style:font-style-complex="italic" loext:opacity="100%"/>
    </style:style>
    <style:style style:name="T198" style:family="text">
      <style:text-properties fo:color="#000000" fo:font-size="10pt" fo:letter-spacing="0.002cm" fo:language="es" fo:country="ES" fo:font-weight="normal" style:letter-kerning="true" fo:background-color="transparent" style:font-name-asian="ArialMT" style:font-size-asian="10pt" style:font-weight-asian="normal" style:font-name-complex="Arial1" style:font-size-complex="10pt" style:language-complex="hi" style:country-complex="IN" style:font-weight-complex="normal" loext:opacity="100%"/>
    </style:style>
    <style:style style:name="T199" style:family="text">
      <style:text-properties fo:color="#000000" fo:font-size="10pt" fo:letter-spacing="0.002cm" fo:language="es" fo:country="ES" fo:font-weight="normal" style:letter-kerning="true" fo:background-color="transparent" style:font-name-asian="ArialMT" style:font-size-asian="10pt" style:font-weight-asian="normal" style:font-name-complex="ArialMT" style:font-size-complex="10pt" style:language-complex="hi" style:country-complex="IN" style:font-weight-complex="normal" loext:opacity="100%"/>
    </style:style>
    <style:style style:name="T200" style:family="text">
      <style:text-properties fo:color="#000000" fo:font-size="10pt" fo:language="es" fo:country="ES" fo:font-weight="normal" style:letter-kerning="true" fo:background-color="transparent" style:font-name-asian="SimSun2" style:font-size-asian="10pt" style:font-weight-asian="normal" style:font-name-complex="Arial1" style:font-size-complex="10pt" style:language-complex="hi" style:country-complex="IN" style:font-weight-complex="normal"/>
    </style:style>
    <style:style style:name="T201" style:family="text">
      <style:text-properties fo:color="#000000" fo:font-size="10pt" fo:language="es" fo:country="ES" fo:font-weight="normal" style:letter-kerning="true" fo:background-color="transparent" style:font-name-asian="Arial6" style:font-size-asian="10pt" style:font-weight-asian="normal" style:font-name-complex="Arial6" style:font-size-complex="10pt" style:language-complex="hi" style:country-complex="IN" style:font-weight-complex="normal"/>
    </style:style>
    <style:style style:name="T202" style:family="text">
      <style:text-properties fo:color="#000000" fo:font-size="10pt" fo:language="es" fo:country="ES" fo:font-weight="bold" style:letter-kerning="true" fo:background-color="transparent" style:font-name-asian="Arial6" style:font-size-asian="10pt" style:font-weight-asian="bold" style:font-name-complex="Arial6" style:font-size-complex="10pt" style:language-complex="hi" style:country-complex="IN" style:font-weight-complex="bold"/>
    </style:style>
    <style:style style:name="T203" style:family="text">
      <style:text-properties fo:color="#000000" fo:font-size="10pt" fo:language="es" fo:country="ES" style:text-underline-style="none" fo:font-weight="normal" style:letter-kerning="true" fo:background-color="transparent" style:font-name-asian="Arial6" style:font-size-asian="10pt" style:font-weight-asian="normal" style:font-name-complex="Arial6" style:font-size-complex="10pt" style:language-complex="hi" style:country-complex="IN" style:font-weight-complex="normal"/>
    </style:style>
    <style:style style:name="T204" style:family="text">
      <style:text-properties fo:color="#000000" fo:font-size="10pt" fo:language="es" fo:country="ES" style:text-underline-style="none" fo:font-weight="normal" style:letter-kerning="true" fo:background-color="transparent" style:font-name-asian="SimSun2" style:font-size-asian="10pt" style:font-weight-asian="normal" style:font-name-complex="Mangal1" style:font-size-complex="10pt" style:language-complex="hi" style:country-complex="IN" style:font-weight-complex="normal"/>
    </style:style>
    <style:style style:name="T205" style:family="text">
      <style:text-properties fo:color="#000000" style:text-outline="false" style:text-line-through-style="none" fo:language="es" fo:country="ES" fo:font-style="italic" fo:text-shadow="none" style:text-underline-style="none" fo:font-weight="normal" fo:background-color="transparent" style:font-name-asian="Arial1" style:font-style-asian="italic" style:font-weight-asian="normal" style:font-name-complex="Arial1" style:font-style-complex="italic" style:font-weight-complex="normal" style:text-emphasize="none" style:text-overline-style="none" style:text-overline-color="font-color" loext:opacity="100%" loext:char-shading-value="0"/>
    </style:style>
    <style:style style:name="T206" style:family="text">
      <style:text-properties fo:color="#000000" style:text-outline="false" style:text-line-through-style="none" fo:language="es" fo:country="ES" fo:font-style="italic" fo:text-shadow="none" style:text-underline-style="none" fo:font-weight="normal" fo:background-color="transparent" style:font-name-asian="Arial6" style:font-style-asian="italic" style:font-weight-asian="normal" style:font-name-complex="Arial6" style:font-style-complex="italic" style:font-weight-complex="normal" style:text-emphasize="none" style:text-overline-style="none" style:text-overline-color="font-color"/>
    </style:style>
    <style:style style:name="T207" style:family="text">
      <style:text-properties fo:color="#000000" style:text-outline="false" style:text-line-through-style="none" fo:language="es" fo:country="ES" fo:font-style="italic" fo:text-shadow="none" style:text-underline-style="none" fo:font-weight="normal" fo:background-color="transparent" style:font-name-asian="Arial6" style:font-style-asian="italic" style:font-weight-asian="normal" style:font-name-complex="Arial6" style:font-style-complex="italic" style:font-weight-complex="normal" style:text-emphasize="none" style:text-overline-style="none" style:text-overline-color="font-color" loext:opacity="100%" loext:char-shading-value="0"/>
    </style:style>
    <style:style style:name="T208" style:family="text">
      <style:text-properties fo:color="#000000" style:text-outline="false" style:text-line-through-style="none" fo:language="es" fo:country="ES" fo:font-style="italic" fo:text-shadow="none" style:text-underline-style="none" fo:font-weight="bold" fo:background-color="transparent" style:font-name-asian="Arial1" style:font-style-asian="italic" style:font-weight-asian="bold" style:font-name-complex="Arial1" style:font-style-complex="italic" style:font-weight-complex="bold" style:text-emphasize="none" style:text-overline-style="none" style:text-overline-color="font-color" loext:opacity="100%" loext:char-shading-value="0"/>
    </style:style>
    <style:style style:name="T209" style:family="text">
      <style:text-properties fo:color="#000000" style:text-outline="false" style:text-line-through-style="none" fo:letter-spacing="0.002cm" fo:language="es" fo:country="ES" fo:font-style="italic" fo:text-shadow="none" style:text-underline-style="none" fo:font-weight="normal" style:letter-kerning="true" fo:background-color="transparent" style:font-name-asian="ArialMT" style:font-style-asian="italic" style:font-weight-asian="normal" style:font-name-complex="Arial1" style:language-complex="hi" style:country-complex="IN" style:font-style-complex="italic" style:font-weight-complex="normal" style:text-emphasize="none" style:text-overline-style="none" style:text-overline-color="font-color" loext:opacity="100%"/>
    </style:style>
    <style:style style:name="T210" style:family="text">
      <style:text-properties fo:color="#000000" style:text-outline="false" style:text-line-through-style="none" fo:letter-spacing="0.002cm" fo:language="es" fo:country="ES" fo:font-style="italic" fo:text-shadow="none" style:text-underline-style="none" fo:font-weight="normal" style:letter-kerning="true" fo:background-color="transparent" style:font-name-asian="ArialMT" style:font-style-asian="italic" style:font-weight-asian="normal" style:font-name-complex="Arial1" style:language-complex="hi" style:country-complex="IN" style:font-style-complex="italic" style:font-weight-complex="normal" style:text-emphasize="none" style:text-overline-style="none" style:text-overline-color="font-color" loext:opacity="100%" loext:char-shading-value="0"/>
    </style:style>
    <style:style style:name="T211" style:family="text">
      <style:text-properties fo:color="#000000" style:text-outline="false" style:text-line-through-style="none" fo:letter-spacing="0.002cm" fo:language="es" fo:country="ES" fo:font-style="italic" fo:text-shadow="none" style:text-underline-style="none" fo:font-weight="normal" style:letter-kerning="true" fo:background-color="transparent" style:font-name-asian="ArialMT" style:font-style-asian="italic" style:font-weight-asian="normal" style:font-name-complex="ArialMT" style:language-complex="hi" style:country-complex="IN" style:font-style-complex="italic" style:font-weight-complex="normal" style:text-emphasize="none" style:text-overline-style="none" style:text-overline-color="font-color" loext:opacity="100%"/>
    </style:style>
    <style:style style:name="T212" style:family="text">
      <style:text-properties fo:color="#000000" style:text-outline="false" style:text-line-through-style="none" fo:font-size="10pt"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emphasize="none" style:text-overline-style="none" style:text-overline-color="font-color" loext:opacity="100%" loext:char-shading-value="0"/>
    </style:style>
    <style:style style:name="T213" style:family="text">
      <style:text-properties fo:color="#000000" style:text-outline="false" style:text-line-through-style="none" fo:letter-spacing="-0.005cm" fo:language="es" fo:country="ES" fo:font-style="italic" fo:text-shadow="none" style:text-underline-style="none" fo:font-weight="bold" style:font-name-asian="Arial1" style:font-style-asian="italic" style:font-weight-asian="bold" style:font-name-complex="Arial1" style:font-style-complex="italic" style:font-weight-complex="bold" style:text-emphasize="none" style:text-overline-style="none" style:text-overline-color="font-color" loext:opacity="100%"/>
    </style:style>
    <style:style style:name="T214" style:family="text">
      <style:text-properties fo:font-weight="normal"/>
    </style:style>
    <style:style style:name="T215" style:family="text">
      <style:text-properties fo:font-weight="normal" fo:background-color="transparent"/>
    </style:style>
    <style:style style:name="T216" style:family="text">
      <style:text-properties fo:font-weight="normal" style:font-weight-asian="normal" style:font-weight-complex="normal"/>
    </style:style>
    <style:style style:name="T217" style:family="text">
      <style:text-properties fo:font-weight="normal" style:font-weight-asian="normal" style:font-name-complex="Arial1" style:font-weight-complex="normal"/>
    </style:style>
    <style:style style:name="T218" style:family="text">
      <style:text-properties fo:font-weight="normal" style:font-name-asian="ArialMT" style:font-weight-asian="normal" style:font-name-complex="ArialMT" style:font-weight-complex="normal"/>
    </style:style>
    <style:style style:name="T219" style:family="text">
      <style:text-properties fo:font-weight="normal" style:font-name-asian="ArialMT" style:font-weight-asian="normal" style:font-name-complex="ArialMT" style:font-weight-complex="normal" loext:opacity="100%"/>
    </style:style>
    <style:style style:name="T220" style:family="text">
      <style:text-properties fo:font-weight="normal" style:font-name-asian="Arial6" style:font-weight-asian="normal" style:font-name-complex="Arial6" style:font-weight-complex="normal" loext:opacity="0%"/>
    </style:style>
    <style:style style:name="T221" style:family="text">
      <style:text-properties fo:font-weight="normal" fo:background-color="#ffffff"/>
    </style:style>
    <style:style style:name="T222" style:family="text">
      <style:text-properties fo:letter-spacing="-0.007cm"/>
    </style:style>
    <style:style style:name="T223" style:family="text">
      <style:text-properties fo:letter-spacing="-0.007cm" fo:font-weight="bold"/>
    </style:style>
    <style:style style:name="T224" style:family="text">
      <style:text-properties fo:font-style="italic" fo:font-weight="bold" style:font-style-asian="italic" style:font-style-complex="italic"/>
    </style:style>
    <style:style style:name="T225" style:family="text">
      <style:text-properties fo:font-style="italic" fo:font-weight="bold" style:font-style-asian="italic" style:font-weight-asian="bold" style:font-style-complex="italic" style:font-weight-complex="bold"/>
    </style:style>
    <style:style style:name="T226" style:family="text">
      <style:text-properties fo:font-style="italic" fo:font-weight="bold" fo:background-color="transparent" style:font-style-asian="italic" style:font-weight-asian="bold" style:font-style-complex="italic" style:font-weight-complex="bold" loext:char-shading-value="0"/>
    </style:style>
    <style:style style:name="T227" style:family="text">
      <style:text-properties fo:font-style="italic" style:font-style-asian="italic" style:font-style-complex="italic"/>
    </style:style>
    <style:style style:name="T228" style:family="text">
      <style:text-properties fo:color="#c9211e"/>
    </style:style>
    <style:style style:name="T229" style:family="text">
      <style:text-properties fo:color="#c9211e" fo:letter-spacing="0.002cm" fo:language="es" fo:country="ES" fo:font-weight="normal" style:letter-kerning="true" style:font-name-asian="SimSun2" style:font-weight-asian="normal" style:font-name-complex="Arial1" style:language-complex="hi" style:country-complex="IN" style:font-weight-complex="normal" loext:opacity="100%"/>
    </style:style>
    <style:style style:name="T230" style:family="text">
      <style:text-properties fo:color="#ff0000"/>
    </style:style>
    <style:style style:name="T231" style:family="text">
      <style:text-properties fo:color="#ff0000" style:font-name="Arial1" fo:font-size="10pt" fo:font-style="italic" style:font-size-asian="10pt" style:font-style-asian="italic" style:font-size-complex="10pt" style:font-style-complex="italic" loext:opacity="100%"/>
    </style:style>
    <style:style style:name="T232" style:family="text">
      <style:text-properties fo:color="#00000a"/>
    </style:style>
    <style:style style:name="T233" style:family="text">
      <style:text-properties fo:color="#00000a" style:font-name="Arial3"/>
    </style:style>
    <style:style style:name="T234" style:family="text">
      <style:text-properties fo:color="#00000a" style:font-name="Arial3" fo:font-size="10pt"/>
    </style:style>
    <style:style style:name="T235" style:family="text">
      <style:text-properties fo:color="#00000a" style:font-name="Arial3" fo:font-size="10pt" fo:font-weight="bold"/>
    </style:style>
    <style:style style:name="T236" style:family="text">
      <style:text-properties fo:color="#ff3333"/>
    </style:style>
    <style:style style:name="T237" style:family="text">
      <style:text-properties fo:color="#1c1c1c"/>
    </style:style>
    <style:style style:name="T238" style:family="text">
      <style:text-properties fo:font-size="9pt" fo:font-style="italic" fo:font-weight="bold" style:font-size-asian="9pt" style:font-style-asian="italic" style:font-weight-asian="bold" style:font-size-complex="9pt" style:font-style-complex="italic" style:font-weight-complex="bold"/>
    </style:style>
    <style:style style:name="T239" style:family="text">
      <style:text-properties fo:color="#0000ff"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240" style:family="text">
      <style:text-properties fo:color="#0000ff"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241" style:family="text">
      <style:text-properties fo:background-color="#ffffff"/>
    </style:style>
    <style:style style:name="T242" style:family="text">
      <style:text-properties style:text-position="33% 80%"/>
    </style:style>
    <style:style style:name="T243" style:family="text">
      <style:text-properties fo:color="#000080" fo:language="zxx" fo:country="none" style:text-underline-style="solid" style:text-underline-width="auto" style:text-underline-color="font-color"/>
    </style:style>
    <style:style style:name="T244" style:family="text">
      <style:text-properties fo:letter-spacing="0.004cm"/>
    </style:style>
    <style:style style:name="T245" style:family="text">
      <style:text-properties fo:letter-spacing="-0.004cm"/>
    </style:style>
    <style:style style:name="T246" style:family="text">
      <style:text-properties fo:letter-spacing="-0.021cm"/>
    </style:style>
    <style:style style:name="T247" style:family="text">
      <style:text-properties style:font-name="Arial1" fo:font-weight="bold"/>
    </style:style>
    <style:style style:name="T248" style:family="text">
      <style:text-properties style:font-name="Arial1" fo:font-size="10pt" style:text-underline-style="solid" style:text-underline-width="auto" style:text-underline-color="font-color"/>
    </style:style>
    <style:style style:name="T249" style:family="text">
      <style:text-properties style:font-name="Arial1" fo:font-size="10pt" style:text-underline-style="solid" style:text-underline-width="auto" style:text-underline-color="font-color" style:font-name-asian="Times New Roman" style:font-size-asian="10pt" style:font-size-complex="10pt"/>
    </style:style>
    <style:style style:name="T250"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51" style:family="text">
      <style:text-properties style:font-name="Arial1" fo:font-size="10pt" style:font-size-asian="10pt" style:font-size-complex="10pt"/>
    </style:style>
    <style:style style:name="T252" style:family="text">
      <style:text-properties style:font-name="Arial1" fo:font-size="10pt" style:font-size-asian="10pt" style:font-name-complex="Arial1" style:font-size-complex="10pt"/>
    </style:style>
    <style:style style:name="T253"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254" style:family="text">
      <style:text-properties style:font-name="Arial1" fo:font-size="10pt" fo:font-style="italic" fo:font-weight="bold" style:font-size-asian="10pt" style:font-style-asian="italic" style:font-size-complex="10pt" style:font-style-complex="italic"/>
    </style:style>
    <style:style style:name="T255" style:family="text">
      <style:text-properties style:font-name="Arial1" fo:font-size="10pt" fo:font-style="italic" fo:font-weight="bold" fo:background-color="transparent" style:font-size-asian="10pt" style:font-style-asian="italic" style:font-size-complex="10pt" style:font-style-complex="italic"/>
    </style:style>
    <style:style style:name="T256" style:family="text">
      <style:text-properties style:font-name="Arial1" fo:font-size="10pt" fo:font-style="italic" style:font-size-asian="10pt" style:font-style-asian="italic" style:font-size-complex="10pt" style:font-style-complex="italic"/>
    </style:style>
    <style:style style:name="T257" style:family="text">
      <style:text-properties style:font-name="Arial1" fo:font-size="10pt" fo:font-style="italic" style:text-underline-style="solid" style:text-underline-width="auto" style:text-underline-color="font-color" fo:font-weight="bold" fo:background-color="transparent" style:font-size-asian="10pt" style:font-style-asian="italic" style:font-size-complex="10pt" style:font-style-complex="italic"/>
    </style:style>
    <style:style style:name="T258" style:family="text">
      <style:text-properties style:font-name="Arial1" fo:font-size="10pt" fo:font-style="italic" fo:background-color="transparent" style:font-size-asian="10pt" style:font-style-asian="italic" style:font-size-complex="10pt" style:font-style-complex="italic"/>
    </style:style>
    <style:style style:name="T259" style:family="text">
      <style:text-properties style:font-name="Arial1" fo:font-size="10pt" fo:font-style="italic" fo:font-weight="normal" fo:background-color="transparent" style:font-size-asian="10pt" style:font-style-asian="italic" style:font-size-complex="10pt" style:font-style-complex="italic"/>
    </style:style>
    <style:style style:name="T260" style:family="text">
      <style:text-properties style:font-name="Arial1" fo:font-size="10pt" fo:font-style="italic" fo:font-weight="normal" style:font-size-asian="10pt" style:font-style-asian="italic" style:font-size-complex="10pt" style:font-style-complex="italic"/>
    </style:style>
    <style:style style:name="T261" style:family="text">
      <style:text-properties style:font-name="Arial1" fo:font-size="10pt" fo:language="es" fo:country="ES" fo:font-style="italic" style:font-name-asian="Times New Roman" style:font-size-asian="10pt" style:font-style-asian="italic" style:font-name-complex="Arial1" style:font-size-complex="10pt" style:font-style-complex="italic"/>
    </style:style>
    <style:style style:name="T262" style:family="text">
      <style:text-properties style:font-name="Arial1" fo:font-size="10pt" fo:language="es" fo:country="ES" style:font-size-asian="10pt" style:font-size-complex="10pt"/>
    </style:style>
    <style:style style:name="T263" style:family="text">
      <style:text-properties style:font-name="Arial1" fo:font-size="10pt" style:text-underline-style="none" style:font-name-asian="Times New Roman" style:font-size-asian="10pt" style:font-size-complex="10pt"/>
    </style:style>
    <style:style style:name="T264" style:family="text">
      <style:text-properties style:font-name="Arial1" fo:font-size="10pt" style:text-underline-style="none" fo:font-weight="normal" style:font-size-asian="10pt" style:font-weight-asian="normal" style:font-size-complex="10pt" style:font-weight-complex="normal"/>
    </style:style>
    <style:style style:name="T265" style:family="text">
      <style:text-properties style:font-name="Arial1" fo:font-size="10pt" fo:font-weight="bold" style:font-size-asian="10pt" style:font-weight-asian="bold" style:font-name-complex="Arial9" style:font-size-complex="10pt" style:font-weight-complex="bold"/>
    </style:style>
    <style:style style:name="T266" style:family="text">
      <style:text-properties style:font-name="Arial1" fo:font-size="10pt" fo:font-weight="bold" style:font-size-asian="10pt" style:font-weight-asian="bold" style:font-name-complex="Arial1" style:font-size-complex="10pt"/>
    </style:style>
    <style:style style:name="T267" style:family="text">
      <style:text-properties style:font-name="Arial1" fo:font-size="10pt" fo:font-weight="bold" style:font-size-asian="10pt" style:font-weight-asian="bold" style:font-name-complex="Arial1" style:font-size-complex="10pt" style:font-weight-complex="bold"/>
    </style:style>
    <style:style style:name="T268" style:family="text">
      <style:text-properties style:font-name="Arial1" fo:font-size="10pt" fo:font-weight="bold" fo:background-color="transparent" style:font-size-asian="10pt" style:font-weight-asian="bold" style:font-name-complex="Arial1" style:font-size-complex="10pt" loext:char-shading-value="0"/>
    </style:style>
    <style:style style:name="T269" style:family="text">
      <style:text-properties style:font-name="Arial1" fo:font-size="10pt" fo:font-weight="bold" style:font-name-asian="Arial6" style:font-size-asian="10pt" style:font-weight-asian="bold" style:font-name-complex="Arial6" style:font-size-complex="10pt" style:font-weight-complex="bold"/>
    </style:style>
    <style:style style:name="T270" style:family="text">
      <style:text-properties style:font-name="Arial1" fo:font-size="10pt" fo:font-weight="normal" style:font-size-asian="10pt" style:font-weight-asian="normal" style:font-size-complex="10pt" style:font-weight-complex="normal"/>
    </style:style>
    <style:style style:name="T271" style:family="text">
      <style:text-properties style:font-name="Arial1" fo:font-size="10pt" fo:font-weight="normal" style:font-size-asian="10pt" style:font-weight-asian="normal" style:font-name-complex="Arial1" style:font-size-complex="10pt" style:font-weight-complex="normal"/>
    </style:style>
    <style:style style:name="T272" style:family="text">
      <style:text-properties style:font-name="Arial1" style:text-underline-style="solid" style:text-underline-width="auto" style:text-underline-color="font-color"/>
    </style:style>
    <style:style style:name="T273" style:family="text">
      <style:text-properties style:font-name="Arial1" fo:font-size="9pt" style:font-size-asian="9pt" style:font-size-complex="9pt"/>
    </style:style>
    <style:style style:name="T274" style:family="text">
      <style:text-properties style:font-name="Arial1" fo:font-size="9pt" style:text-underline-style="solid" style:text-underline-width="auto" style:text-underline-color="font-color" style:font-size-asian="9pt" style:font-size-complex="9pt"/>
    </style:style>
    <style:style style:name="T275" style:family="text">
      <style:text-properties style:font-name="Arial1" fo:language="es" fo:country="ES" style:text-underline-style="solid" style:text-underline-width="auto" style:text-underline-color="font-color" style:font-name-asian="Times New Roman" style:font-size-asian="10pt" style:font-size-complex="10pt"/>
    </style:style>
    <style:style style:name="T276" style:family="text">
      <style:text-properties style:font-name="Arial1" fo:font-style="italic" fo:font-weight="bold" style:font-size-asian="10pt" style:font-style-asian="italic" style:font-size-complex="10pt" style:font-style-complex="italic"/>
    </style:style>
    <style:style style:name="T277" style:family="text">
      <style:text-properties style:font-name="Arial1" fo:font-style="italic" style:font-size-asian="10pt" style:font-style-asian="italic" style:font-size-complex="10pt" style:font-style-complex="italic"/>
    </style:style>
    <style:style style:name="T278" style:family="text">
      <style:text-properties style:font-name="Arial1" fo:font-style="italic" fo:font-weight="normal" fo:background-color="transparent" style:font-size-asian="10pt" style:font-style-asian="italic" style:font-size-complex="10pt" style:font-style-complex="italic"/>
    </style:style>
    <style:style style:name="T279" style:family="text">
      <style:text-properties style:font-name="Arial1" style:font-size-asian="10pt" style:font-size-complex="10pt"/>
    </style:style>
    <style:style style:name="T280" style:family="text">
      <style:text-properties style:use-window-font-color="true" fo:language="es" fo:country="ES" fo:font-weight="normal" style:font-weight-asian="normal" style:font-name-complex="Arial1" style:font-weight-complex="normal"/>
    </style:style>
    <style:style style:name="T281" style:family="text">
      <style:text-properties style:use-window-font-color="true" fo:letter-spacing="0.002cm" fo:language="es" fo:country="ES" fo:font-weight="normal" fo:background-color="transparent" style:font-weight-asian="normal" style:font-name-complex="Arial1" style:font-weight-complex="normal" loext:opacity="0%" loext:char-shading-value="0"/>
    </style:style>
    <style:style style:name="T282" style:family="text">
      <style:text-properties style:use-window-font-color="true" fo:letter-spacing="0.002cm" fo:language="es" fo:country="ES" fo:font-weight="normal" style:letter-kerning="true" style:font-name-asian="SimSun2" style:font-weight-asian="normal" style:font-name-complex="Arial1" style:language-complex="hi" style:country-complex="IN" style:font-weight-complex="normal" loext:opacity="0%"/>
    </style:style>
    <style:style style:name="T283" style:family="text">
      <style:text-properties style:use-window-font-color="true" fo:letter-spacing="0.002cm" fo:language="es" fo:country="ES" fo:font-weight="normal" style:letter-kerning="true" style:font-name-asian="SimSun2" style:font-weight-asian="normal" style:font-name-complex="Arial1" style:language-complex="hi" style:country-complex="IN" style:font-weight-complex="normal" loext:opacity="100%"/>
    </style:style>
    <style:style style:name="T284" style:family="text">
      <style:text-properties style:use-window-font-color="true" fo:letter-spacing="0.002cm" fo:language="es" fo:country="ES" fo:font-weight="bold" fo:background-color="transparent" style:font-weight-asian="bold" style:font-name-complex="Arial1" style:font-weight-complex="bold" loext:opacity="0%" loext:char-shading-value="0"/>
    </style:style>
    <style:style style:name="T285" style:family="text">
      <style:text-properties style:use-window-font-color="true" fo:font-size="10pt" fo:font-style="italic" fo:background-color="transparent" style:font-size-asian="10pt" style:font-style-asian="italic" style:font-size-complex="10pt" style:font-style-complex="italic" loext:opacity="0%"/>
    </style:style>
    <style:style style:name="T286" style:family="text">
      <style:text-properties style:use-window-font-color="true" fo:font-size="10pt" fo:font-style="italic" style:font-size-asian="10pt" style:font-style-asian="italic" style:font-size-complex="10pt" style:font-style-complex="italic" loext:opacity="0%"/>
    </style:style>
    <style:style style:name="T287" style:family="text">
      <style:text-properties style:use-window-font-color="true" fo:font-size="10pt" fo:font-style="italic" fo:font-weight="normal" style:font-size-asian="10pt" style:font-style-asian="italic" style:font-weight-asian="normal" style:font-size-complex="10pt" style:font-style-complex="italic" style:font-weight-complex="normal"/>
    </style:style>
    <style:style style:name="T288" style:family="text">
      <style:text-properties style:use-window-font-color="true" fo:font-size="10pt" fo:font-style="italic" fo:font-weight="normal" style:font-size-asian="10pt" style:font-style-asian="italic" style:font-weight-asian="normal" style:font-size-complex="10pt" style:font-style-complex="italic" style:font-weight-complex="normal" loext:opacity="0%"/>
    </style:style>
    <style:style style:name="T289" style:family="text">
      <style:text-properties style:use-window-font-color="true" fo:font-size="10pt" fo:font-style="italic" fo:font-weight="normal" fo:background-color="transparent" style:font-size-asian="10pt" style:font-style-asian="italic" style:font-weight-asian="normal" style:font-size-complex="10pt" style:font-style-complex="italic" style:font-weight-complex="normal"/>
    </style:style>
    <style:style style:name="T290" style:family="text">
      <style:text-properties style:use-window-font-color="true" fo:font-size="10pt" fo:font-style="italic" fo:font-weight="bold" style:font-size-asian="10pt" style:font-style-asian="italic" style:font-weight-asian="bold" style:font-size-complex="10pt" style:font-style-complex="italic" style:font-weight-complex="bold"/>
    </style:style>
    <style:style style:name="T291" style:family="text">
      <style:text-properties style:use-window-font-color="true"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292" style:family="text">
      <style:text-properties style:use-window-font-color="true" fo:font-size="10pt" fo:font-style="italic" style:text-underline-style="solid" style:text-underline-width="auto" style:text-underline-color="font-color" fo:font-weight="normal" style:font-size-asian="10pt" style:font-style-asian="italic" style:font-weight-asian="normal" style:font-size-complex="10pt" style:font-style-complex="italic" style:font-weight-complex="normal"/>
    </style:style>
    <style:style style:name="T293" style:family="text">
      <style:text-properties style:use-window-font-color="true" fo:font-size="10pt" fo:font-style="italic" style:text-underline-style="none" fo:font-weight="normal" style:font-size-asian="10pt" style:font-style-asian="italic" style:font-weight-asian="normal" style:font-size-complex="10pt" style:font-style-complex="italic" style:font-weight-complex="normal"/>
    </style:style>
    <style:style style:name="T294" style:family="text">
      <style:text-properties style:use-window-font-color="true"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95" style:family="text">
      <style:text-properties style:use-window-font-color="true"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296" style:family="text">
      <style:text-properties style:use-window-font-color="true" fo:font-size="10pt" fo:language="es" fo:country="ES" fo:font-style="italic" style:font-size-asian="10pt" style:font-style-asian="italic" style:font-name-complex="Arial1" style:font-size-complex="10pt" style:font-style-complex="italic"/>
    </style:style>
    <style:style style:name="T297" style:family="text">
      <style:text-properties style:use-window-font-color="true" fo:font-size="10pt" fo:language="es" fo:country="ES" style:text-underline-style="none" fo:font-weight="normal" style:letter-kerning="true" fo:background-color="transparent" style:font-name-asian="SimSun2" style:font-size-asian="10pt" style:font-weight-asian="normal" style:font-name-complex="Mangal1" style:font-size-complex="10pt" style:language-complex="hi" style:country-complex="IN" style:font-weight-complex="normal"/>
    </style:style>
    <style:style style:name="T298"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99" style:family="text">
      <style:text-properties style:use-window-font-color="true" style:font-name="Arial1" fo:font-size="10pt" fo:language="es" fo:country="ES" fo:font-style="italic" fo:font-weight="normal" style:font-size-asian="10pt" style:font-style-asian="italic" style:font-weight-asian="normal" style:font-size-complex="10pt" style:font-style-complex="italic" style:font-weight-complex="normal" loext:opacity="0%"/>
    </style:style>
    <style:style style:name="T300" style:family="text">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0%"/>
    </style:style>
    <style:style style:name="T301" style:family="text">
      <style:text-properties style:use-window-font-color="true" style:font-name="Arial1" fo:font-size="10pt" fo:language="es" fo:country="ES" fo:font-style="italic" fo:font-weight="normal" style:font-size-asian="10pt" style:language-asian="zh" style:country-asian="CN" style:font-style-asian="italic" style:font-weight-asian="normal" style:font-name-complex="Arial1" style:font-size-complex="10pt" style:font-style-complex="italic" style:font-weight-complex="normal" loext:opacity="0%"/>
    </style:style>
    <style:style style:name="T302" style:family="text">
      <style:text-properties style:use-window-font-color="true" style:font-name="Arial1" fo:font-size="10pt" fo:language="es" fo:country="ES" fo:font-style="italic" fo:font-weight="normal" style:font-size-asian="10pt" style:language-asian="zh" style:country-asian="CN" style:font-style-asian="italic" style:font-weight-asian="normal" style:font-size-complex="10pt" style:font-style-complex="italic" style:font-weight-complex="normal" loext:opacity="0%"/>
    </style:style>
    <style:style style:name="T303" style:family="text">
      <style:text-properties style:use-window-font-color="true" style:font-name="Arial1" fo:font-size="10pt" fo:language="es" fo:country="ES" fo:font-style="italic" fo:font-weight="normal" style:letter-kerning="true" style:font-name-asian="SimSun2" style:font-size-asian="10pt" style:font-style-asian="italic" style:font-weight-asian="normal" style:font-name-complex="Mangal1" style:font-size-complex="10pt" style:language-complex="hi" style:country-complex="IN" style:font-style-complex="italic" style:font-weight-complex="normal" loext:opacity="0%"/>
    </style:style>
    <style:style style:name="T304"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T305"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size-complex="10pt" style:font-style-complex="italic" style:font-weight-complex="normal" loext:opacity="0%" loext:char-shading-value="0"/>
    </style:style>
    <style:style style:name="T306"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T307"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char-shading-value="0"/>
    </style:style>
    <style:style style:name="T308"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09"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Times New Roman" style:font-size-complex="10pt" style:font-style-complex="italic" style:font-weight-complex="bold" loext:opacity="0%"/>
    </style:style>
    <style:style style:name="T310"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11" style:family="text">
      <style:text-properties style:use-window-font-color="true" style:font-name="Arial1" fo:font-size="10pt"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312"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T313"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style:font-weight-complex="bold" loext:opacity="0%"/>
    </style:style>
    <style:style style:name="T314"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style:style>
    <style:style style:name="T315" style:family="text">
      <style:text-properties style:use-window-font-color="true" style:font-name="Arial1" fo:font-size="10pt" fo:language="es" fo:country="ES" fo:font-style="italic" style:font-size-asian="10pt" style:font-style-asian="italic" style:font-size-complex="10pt" style:font-style-complex="italic" loext:opacity="0%"/>
    </style:style>
    <style:style style:name="T316" style:family="text">
      <style:text-properties style:use-window-font-color="true" style:font-name="Arial1" fo:font-size="10pt" fo:language="es" fo:country="ES" fo:font-style="italic" style:font-size-asian="10pt" style:language-asian="zh" style:country-asian="CN" style:font-style-asian="italic" style:font-size-complex="10pt" style:font-style-complex="italic" loext:opacity="0%"/>
    </style:style>
    <style:style style:name="T317" style:family="text">
      <style:text-properties style:use-window-font-color="tru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18"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319" style:family="text">
      <style:text-properties style:use-window-font-color="true" style:font-name="Arial1" fo:font-size="10pt" fo:language="es" fo:country="ES" style:text-underline-style="none" fo:font-weight="bold" style:font-size-asian="10pt" style:font-weight-asian="bold" style:font-name-complex="Times New Roman" style:font-size-complex="10pt" style:font-weight-complex="bold" loext:opacity="0%"/>
    </style:style>
    <style:style style:name="T320" style:family="text">
      <style:text-properties style:use-window-font-color="true" style:font-name="Arial1" fo:font-size="10pt" fo:language="es" fo:country="ES" style:text-underline-style="solid" style:text-underline-width="auto" style:text-underline-color="font-color" fo:font-weight="bold" style:font-size-asian="10pt" style:font-weight-asian="bold" style:font-name-complex="Times New Roman" style:font-size-complex="10pt" style:font-weight-complex="bold" loext:opacity="0%"/>
    </style:style>
    <style:style style:name="T321" style:family="text">
      <style:text-properties style:use-window-font-color="true" style:font-name="Arial1" fo:font-size="10pt" fo:language="es" fo:country="ES" style:font-size-asian="10pt" style:font-name-complex="Times New Roman" style:font-size-complex="10pt" loext:opacity="0%"/>
    </style:style>
    <style:style style:name="T322"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323" style:family="text">
      <style:text-properties style:use-window-font-color="true" style:font-name="Arial1" fo:font-size="10pt" fo:font-style="italic" fo:font-weight="normal" style:font-size-asian="10pt" style:font-style-asian="italic" style:font-weight-asian="normal" style:font-name-complex="Times New Roman" style:font-size-complex="10pt" style:font-style-complex="italic" style:font-weight-complex="normal" loext:opacity="0%"/>
    </style:style>
    <style:style style:name="T324"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25" style:family="text">
      <style:text-properties style:use-window-font-color="true" style:font-name="Arial1" fo:font-size="10pt" fo:font-style="italic" style:font-size-asian="10pt" style:font-style-asian="italic" style:font-size-complex="10pt" style:font-style-complex="italic" loext:opacity="0%"/>
    </style:style>
    <style:style style:name="T326"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T327"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328" style:family="text">
      <style:text-properties style:use-window-font-color="true" style:font-name="Arial1" fo:font-size="10pt" fo:font-style="italic" fo:font-weight="bold" style:font-size-asian="10pt" style:font-style-asian="italic" style:font-weight-asian="bold" style:font-name-complex="Times New Roman" style:font-size-complex="10pt" style:font-style-complex="italic" style:font-weight-complex="bold" loext:opacity="0%"/>
    </style:style>
    <style:style style:name="T329"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330" style:family="text">
      <style:text-properties style:use-window-font-color="true" style:font-name="Arial1" fo:font-size="10pt" fo:letter-spacing="-0.005cm" fo:language="es" fo:country="ES" fo:font-style="italic" style:text-underline-style="none" fo:font-weight="normal" style:font-name-asian="ArialMT" style:font-size-asian="10pt" style:font-style-asian="italic" style:font-weight-asian="normal" style:font-name-complex="ArialMT" style:font-size-complex="10pt" style:font-style-complex="italic" style:font-weight-complex="normal" loext:opacity="0%"/>
    </style:style>
    <style:style style:name="T331"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T332" style:family="text">
      <style:text-properties style:use-window-font-color="true" style:font-name="Arial1" fo:font-size="10pt" fo:letter-spacing="-0.005cm" fo:language="es" fo:country="ES" fo:font-style="italic" style:text-underline-style="none" fo:font-weight="bold" style:font-name-asian="ArialMT" style:font-size-asian="10pt" style:font-style-asian="italic" style:font-weight-asian="bold" style:font-name-complex="ArialMT" style:font-size-complex="10pt" style:font-style-complex="italic" style:font-weight-complex="bold" loext:opacity="0%"/>
    </style:style>
    <style:style style:name="T333"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Times New Roman" style:font-size-complex="10pt" style:font-style-complex="italic" style:font-weight-complex="bold"/>
    </style:style>
    <style:style style:name="T334" style:family="text">
      <style:text-properties style:use-window-font-color="true" style:font-name="Arial1" fo:font-size="10pt" fo:letter-spacing="-0.005cm" fo:language="es" fo:country="ES" fo:font-style="italic" style:text-underline-style="solid" style:text-underline-width="auto" style:text-underline-color="font-color" fo:font-weight="normal" style:font-name-asian="ArialMT" style:font-size-asian="10pt" style:font-style-asian="italic" style:font-weight-asian="normal" style:font-name-complex="ArialMT" style:font-size-complex="10pt" style:font-style-complex="italic" style:font-weight-complex="normal" loext:opacity="0%"/>
    </style:style>
    <style:style style:name="T335" style:family="text">
      <style:text-properties style:use-window-font-color="true" style:font-name="Arial1" fo:font-size="10pt" fo:letter-spacing="-0.005cm"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style:style>
    <style:style style:name="T336" style:family="text">
      <style:text-properties style:use-window-font-color="true" style:font-name="Arial1" fo:font-size="10pt" style:font-size-asian="10pt" style:font-name-complex="Arial1" style:font-size-complex="10pt" loext:opacity="0%"/>
    </style:style>
    <style:style style:name="T337" style:family="text">
      <style:text-properties style:use-window-font-color="true" style:font-name="Arial1" fo:font-size="10pt" fo:font-weight="bold" style:font-size-asian="10pt" style:font-weight-asian="bold" style:font-name-complex="Arial1" style:font-size-complex="10pt" style:font-weight-complex="bold" loext:opacity="0%"/>
    </style:style>
    <style:style style:name="T338" style:family="text">
      <style:text-properties style:use-window-font-color="true" style:font-name="Arial1" fo:font-size="10pt" fo:font-weight="bold" style:font-name-asian="Arial6" style:font-size-asian="10pt" style:font-weight-asian="bold" style:font-name-complex="Arial6" style:font-size-complex="10pt" style:font-weight-complex="bold" loext:opacity="0%"/>
    </style:style>
    <style:style style:name="T339" style:family="text">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loext:opacity="0%"/>
    </style:style>
    <style:style style:name="T340" style:family="text">
      <style:text-properties style:use-window-font-color="true" style:text-outline="false" style:text-line-through-style="none" fo:letter-spacing="0.002cm" fo:language="es" fo:country="ES" fo:font-style="italic" fo:text-shadow="none" style:text-underline-style="none" fo:font-weight="normal" style:letter-kerning="true" fo:background-color="transparent" style:font-name-asian="ArialMT" style:font-style-asian="italic" style:font-weight-asian="normal" style:font-name-complex="ArialMT" style:language-complex="hi" style:country-complex="IN" style:font-style-complex="italic" style:font-weight-complex="normal" style:text-emphasize="none" style:text-overline-style="none" style:text-overline-color="font-color" loext:opacity="0%"/>
    </style:style>
    <style:style style:name="T341" style:family="text">
      <style:text-properties style:use-window-font-color="true" fo:font-style="italic" style:font-style-asian="italic" style:font-style-complex="italic" loext:opacity="0%"/>
    </style:style>
    <style:style style:name="T342" style:family="text">
      <style:text-properties style:use-window-font-color="true" fo:font-style="italic" fo:font-weight="bold" style:font-style-asian="italic" style:font-weight-asian="bold" style:font-name-complex="Arial1" style:font-style-complex="italic" style:font-weight-complex="bold" loext:opacity="0%"/>
    </style:style>
    <style:style style:name="T343" style:family="text">
      <style:text-properties fo:letter-spacing="0.002cm"/>
    </style:style>
    <style:style style:name="T344" style:family="text">
      <style:text-properties fo:letter-spacing="0.002cm" fo:font-weight="bold" style:font-weight-asian="bold" style:font-name-complex="Arial1" style:font-weight-complex="bold"/>
    </style:style>
    <style:style style:name="T345" style:family="text">
      <style:text-properties fo:letter-spacing="0.002cm" fo:font-weight="normal" style:font-weight-asian="normal" style:font-name-complex="Arial1" style:font-weight-complex="normal"/>
    </style:style>
    <style:style style:name="T346" style:family="text">
      <style:text-properties fo:letter-spacing="0.002cm" fo:font-weight="normal" style:font-name-asian="Arial6" style:font-weight-asian="normal" style:font-name-complex="Arial6" style:font-weight-complex="normal"/>
    </style:style>
    <style:style style:name="T347" style:family="text">
      <style:text-properties fo:letter-spacing="0.002cm" fo:font-weight="normal" style:font-name-asian="Arial6" style:font-weight-asian="normal" style:font-name-complex="Arial1" style:font-weight-complex="normal"/>
    </style:style>
    <style:style style:name="T348" style:family="text">
      <style:text-properties fo:letter-spacing="0.002cm" fo:language="es" fo:country="ES" fo:font-weight="normal" style:font-name-asian="ArialMT" style:font-weight-asian="normal" style:font-name-complex="ArialMT" style:font-weight-complex="normal" loext:opacity="100%"/>
    </style:style>
    <style:style style:name="T349" style:family="text">
      <style:text-properties fo:letter-spacing="0.002cm" fo:language="es" fo:country="ES" fo:font-weight="normal" style:font-weight-asian="normal" style:font-name-complex="Arial1" style:font-weight-complex="normal"/>
    </style:style>
    <style:style style:name="T350" style:family="text">
      <style:text-properties fo:letter-spacing="0.002cm" fo:language="es" fo:country="ES" fo:font-weight="normal" style:font-weight-asian="normal" style:font-name-complex="Arial1" style:font-weight-complex="normal" loext:opacity="100%"/>
    </style:style>
    <style:style style:name="T351" style:family="text">
      <style:text-properties fo:letter-spacing="0.002cm" fo:language="es" fo:country="ES" fo:font-weight="normal" style:letter-kerning="true" style:font-name-asian="SimSun2" style:font-weight-asian="normal" style:font-name-complex="Arial1" style:language-complex="hi" style:country-complex="IN" style:font-weight-complex="normal" loext:opacity="100%"/>
    </style:style>
    <style:style style:name="T352" style:family="text">
      <style:text-properties fo:letter-spacing="0.002cm" style:font-name-asian="Arial6" style:font-name-complex="Arial6"/>
    </style:style>
    <style:style style:name="T353" style:family="text">
      <style:text-properties fo:letter-spacing="0.002cm" style:font-name-asian="ArialMT" style:font-name-complex="ArialMT" loext:opacity="100%"/>
    </style:style>
    <style:style style:name="T354" style:family="text">
      <style:text-properties style:font-name-asian="Arial6" style:font-name-complex="Arial6"/>
    </style:style>
    <style:style style:name="T355" style:family="text">
      <style:text-properties style:text-underline-style="none" fo:font-weight="normal" style:font-weight-asian="normal" style:font-weight-complex="normal"/>
    </style:style>
    <style:style style:name="T356" style:family="text">
      <style:text-properties style:font-name="Arial7" fo:font-size="10pt" fo:font-weight="normal" style:font-size-asian="10pt" style:font-weight-asian="normal" style:font-size-complex="10pt" style:font-weight-complex="normal"/>
    </style:style>
    <style:style style:name="T357" style:family="text">
      <style:text-properties style:font-name="Arial7" fo:font-size="10pt" fo:font-weight="normal" style:font-name-asian="Arial-BoldMT" style:font-size-asian="10pt" style:font-weight-asian="normal" style:font-name-complex="Arial-BoldMT" style:font-size-complex="10pt" style:font-weight-complex="normal"/>
    </style:style>
    <style:style style:name="T358" style:family="text">
      <style:text-properties style:font-name="Arial7" fo:font-size="10pt" fo:font-weight="bold" style:font-name-asian="Arial-BoldMT" style:font-size-asian="10pt" style:font-weight-asian="bold" style:font-name-complex="Arial-BoldMT" style:font-size-complex="10pt" style:font-weight-complex="bold"/>
    </style:style>
    <style:style style:name="T359" style:family="text">
      <style:text-properties fo:color="#0000cc"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360" style:family="text">
      <style:text-properties fo:color="#0000cc" fo:font-size="10pt" fo:font-style="italic" fo:font-weight="normal" style:font-size-asian="10pt" style:font-style-asian="italic" style:font-weight-asian="normal" style:font-size-complex="10pt" style:font-style-complex="italic" style:font-weight-complex="normal"/>
    </style:style>
    <style:style style:name="T361" style:family="text">
      <style:text-properties fo:color="#0000cc" fo:font-style="italic" style:text-underline-style="solid" style:text-underline-width="auto" style:text-underline-color="font-color" fo:font-weight="bold" style:font-style-asian="italic" style:font-weight-asian="bold" style:font-style-complex="italic" style:font-weight-complex="bold"/>
    </style:style>
    <style:style style:name="T362" style:family="text">
      <style:text-properties fo:font-style="normal" style:font-style-asian="normal" style:font-style-complex="normal"/>
    </style:style>
    <style:style style:name="T363"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5">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6">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7">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8">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9">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0">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3">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5">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6">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7">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8">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9">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0">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1">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68"><text:span text:style-name="Strong_20_Emphasis"><text:span text:style-name="T247">ACTA DE LA SESIÓN ORDINARIA CELEBRADA POR LA JUNTA DE GOBIERNO LOCAL DEL AYUNTAMIENTO DE MOGÁN EL DÍA 28 DE ENERO DE 2025</text:span></text:span></text:p>
      <text:p text:style-name="P44"/>
      <text:p text:style-name="Text_20_body"><text:span text:style-name="T15"><text:tab/>En la Sala de reuniones de las Casas Consistoriales de Mogán, siendo las doce horas y siete minutos, del día</text:span><text:span text:style-name="Strong_20_Emphasis"><text:span text:style-name="T8"> </text:span></text:span><text:span text:style-name="Strong_20_Emphasis"><text:span text:style-name="T16">28 </text:span></text:span><text:span text:style-name="T16">de enero de 2025</text:span><text:span text:style-name="T15">, se reúne la Junta de Gobierno Local, </text:span><text:span text:style-name="Strong_20_Emphasis"><text:span text:style-name="T16">bajo la Presidencia de la Alcaldesa -Presidenta,</text:span></text:span><text:span text:style-name="T8"> </text:span><text:span text:style-name="T15">y con la asistencia de los señores Tenientes de Alcalde que al margen se expresan, al objeto de celebrar </text:span><text:span text:style-name="T16">sesión ordinaria, en primera convocatoria,</text:span><text:span text:style-name="T8"> </text:span><text:span text:style-name="T15">para la que habían sido convocados previamente. </text:span></text:p>
      <text:p text:style-name="P44"><text:tab/>Actúa <text:span text:style-name="T2">don David Chao Castro,</text:span> Secretario General Accidental, que da fe del acto.</text:p>
      <text:p text:style-name="P44"/>
      <text:p text:style-name="P44"><text:tab/>Apreciado por el cuarto Teniente de Alcalde, don <text:span text:style-name="T2">Luis Miguel Becerra André</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a Concejal Delegada asistente y don Salvador Álvarez León, Secretario General Accidental de la Corporación, que da fe del acto.</text:p>
      <text:p text:style-name="P44"/>
      <text:p text:style-name="P39">SRES. Y SRAS. ASISTENTES</text:p>
      <text:p text:style-name="Text_20_body"><text:span text:style-name="Strong_20_Emphasis"><text:span text:style-name="T27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74">Nombre</text:span></text:span></text:p>
          </table:table-cell>
          <table:table-cell table:style-name="Tabla1.A1" office:value-type="string">
            <text:p text:style-name="P5"><text:span text:style-name="Strong_20_Emphasis"><text:span text:style-name="T274">Asiste</text:span></text:span></text:p>
          </table:table-cell>
          <table:table-cell table:style-name="Tabla1.A1" office:value-type="string">
            <text:p text:style-name="P5"><text:span text:style-name="Strong_20_Emphasis"><text:span text:style-name="T274">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39"/>
      <text:p text:style-name="Text_20_body"><text:span text:style-name="Strong_20_Emphasis"><text:span text:style-name="T27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74">Nombre</text:span></text:span></text:p>
          </table:table-cell>
          <table:table-cell table:style-name="Tabla2.A1" office:value-type="string">
            <text:p text:style-name="P5"><text:span text:style-name="Strong_20_Emphasis"><text:span text:style-name="T274">Asiste</text:span></text:span></text:p>
          </table:table-cell>
          <table:table-cell table:style-name="Tabla2.A1" office:value-type="string">
            <text:p text:style-name="P5"><text:span text:style-name="Strong_20_Emphasis"><text:span text:style-name="T274">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No</text:p>
          </table:table-cell>
          <table:table-cell table:style-name="Tabla2.A1" office:value-type="string">
            <text:p text:style-name="P9">JPM</text:p>
          </table:table-cell>
        </table:table-row>
      </table:table>
      <text:p text:style-name="P39"/>
      <text:p text:style-name="Text_20_body"><text:span text:style-name="Strong_20_Emphasis"><text:span text:style-name="T27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274">Nombre</text:span></text:span></text:p>
          </table:table-cell>
          <table:table-cell table:style-name="Tabla3.A1" office:value-type="string">
            <text:p text:style-name="P5"><text:span text:style-name="Strong_20_Emphasis"><text:span text:style-name="T274">Asiste</text:span></text:span></text:p>
          </table:table-cell>
          <table:table-cell table:style-name="Tabla3.A1" office:value-type="string">
            <text:p text:style-name="P5"><text:span text:style-name="Strong_20_Emphasis"><text:span text:style-name="T24">Partido</text:span></text:span></text:p>
          </table:table-cell>
        </table:table-row>
        <table:table-row>
          <table:table-cell table:style-name="Tabla3.A1" office:value-type="string">
            <text:p text:style-name="P8">GONZALO MARTINEZ LAZARO</text:p>
          </table:table-cell>
          <table:table-cell table:style-name="Tabla3.A1" office:value-type="string">
            <text:p text:style-name="P9">No</text:p>
          </table:table-cell>
          <table:table-cell table:style-name="Tabla3.A1" office:value-type="string">
            <text:p text:style-name="P8"/>
          </table:table-cell>
        </table:table-row>
      </table:table>
      <text:p text:style-name="P39"/>
      <text:p text:style-name="Text_20_body"><text:span text:style-name="Strong_20_Emphasis"><text:span text:style-name="T27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74">Nombre</text:span></text:span></text:p>
          </table:table-cell>
          <table:table-cell table:style-name="Tabla4.A1" office:value-type="string">
            <text:p text:style-name="P5"><text:span text:style-name="Strong_20_Emphasis"><text:span text:style-name="T274">Asiste</text:span></text:span></text:p>
          </table:table-cell>
          <table:table-cell table:style-name="Tabla4.A1" office:value-type="string">
            <text:p text:style-name="P5"><text:span text:style-name="Strong_20_Emphasis"><text:span text:style-name="T24">Partido</text:span></text:span></text:p>
          </table:table-cell>
        </table:table-row>
        <table:table-row>
          <table:table-cell table:style-name="Tabla4.A1" office:value-type="string">
            <text:p text:style-name="P8">DAVID CHAO CASTRO</text:p>
          </table:table-cell>
          <table:table-cell table:style-name="Tabla4.A1" office:value-type="string">
            <text:p text:style-name="P9">Sí</text:p>
          </table:table-cell>
          <table:table-cell table:style-name="Tabla4.A1" office:value-type="string">
            <text:p text:style-name="P11">.</text:p>
          </table:table-cell>
        </table:table-row>
      </table:table>
      <text:p text:style-name="P39"/>
      <text:p text:style-name="P74">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8">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9">Nº Orden</text:span></text:span></text:p>
          </table:table-cell>
          <table:table-cell table:style-name="Tabla5.A1" office:value-type="string">
            <text:p text:style-name="Table_20_Contents"><text:span text:style-name="Strong_20_Emphasis"><text:span text:style-name="T9">Expresión del asunto</text:span></text:span></text:p>
          </table:table-cell>
        </table:table-row>
        <text:soft-page-break/>
        <table:table-row>
          <table:table-cell table:style-name="Tabla5.A1" office:value-type="string">
            <text:p text:style-name="P6">Punto 1º</text:p>
          </table:table-cell>
          <table:table-cell table:style-name="Tabla5.A1" office:value-type="string">
            <text:p text:style-name="P6">Aprobación, si procede del borrador del acta de la sesión anterior.</text:p>
          </table:table-cell>
        </table:table-row>
        <table:table-row>
          <table:table-cell table:style-name="Tabla5.A3" office:value-type="string">
            <text:p text:style-name="P6">Punto 2º</text:p>
          </table:table-cell>
          <table:table-cell table:style-name="Tabla5.A1" office:value-type="string">
            <text:p text:style-name="P6">Expte.: 5913/2024. Subvención Nominativa Asociación de Vecinos Guapil (MOGÁN 19/24): Propuesta de resolución de JGL de declaración de quedar perfectamente justificada la subvención concedida año 2024 y archivo del expediente.</text:p>
          </table:table-cell>
        </table:table-row>
        <table:table-row>
          <table:table-cell table:style-name="Tabla5.A3" office:value-type="string">
            <text:p text:style-name="P6">Punto 3º</text:p>
          </table:table-cell>
          <table:table-cell table:style-name="Tabla5.A1" office:value-type="string">
            <text:p text:style-name="P6">Expte.: 12025/2024: Propuesta informe declarativo de la justificación parcial de la subvención concedida, e inicio de expediente de reintegro de **********, NIF n.º ***4829**.</text:p>
          </table:table-cell>
        </table:table-row>
        <table:table-row>
          <table:table-cell table:style-name="Tabla5.A3" office:value-type="string">
            <text:p text:style-name="P6">Punto 4º</text:p>
          </table:table-cell>
          <table:table-cell table:style-name="Tabla5.A1" office:value-type="string">
            <text:p text:style-name="P6">Expte.: 12026/2024:Propuesta informe declarativo de la justificación parcial de la subvención concedida, e inicio de expediente de reintegro de ********** , NIF n.º ***7712**.</text:p>
          </table:table-cell>
        </table:table-row>
        <table:table-row>
          <table:table-cell table:style-name="Tabla5.A3" office:value-type="string">
            <text:p text:style-name="P6">Punto 5º</text:p>
          </table:table-cell>
          <table:table-cell table:style-name="Tabla5.A1" office:value-type="string">
            <text:p text:style-name="P6">Expte.: 18239/2024: Propuesta informe declarativo de la justificación parcial de la subvención concedida, e inicio de expediente de reintegro de ********** , NIF n.º ***5022**.</text:p>
          </table:table-cell>
        </table:table-row>
        <table:table-row>
          <table:table-cell table:style-name="Tabla5.A3" office:value-type="string">
            <text:p text:style-name="P6">Punto 6º</text:p>
          </table:table-cell>
          <table:table-cell table:style-name="Tabla5.A1" office:value-type="string">
            <text:p text:style-name="P6">Expte.: 11779/2024:Propuesta informe declarativo de la justificación parcial de la subvención concedida, e inicio de expediente de reintegro de **********, DNI n.º ***0790**.</text:p>
          </table:table-cell>
        </table:table-row>
        <table:table-row>
          <table:table-cell table:style-name="Tabla5.A3" office:value-type="string">
            <text:p text:style-name="P6">Punto 7º</text:p>
          </table:table-cell>
          <table:table-cell table:style-name="Tabla5.A1" office:value-type="string">
            <text:p text:style-name="P6">Expte.: 11885/2024:Propuesta informe declarativo de la justificación PARCIAL de la subvención concedida E INICIO EXPEDIENTE REINTEGRO Dª. **********, NIF nº ***4917**.</text:p>
          </table:table-cell>
        </table:table-row>
        <table:table-row>
          <table:table-cell table:style-name="Tabla5.A3" office:value-type="string">
            <text:p text:style-name="P6">Punto 8º</text:p>
          </table:table-cell>
          <table:table-cell table:style-name="Tabla5.A1" office:value-type="string">
            <text:p text:style-name="P6">Expte .: 12000/2024:Propuesta informe declarativo de la justificación PARCIAL de la subvención concedida E INICIO EXPEDIENTE REINTEGRO. de D. **********, con NIF número ***5133**.</text:p>
          </table:table-cell>
        </table:table-row>
        <table:table-row>
          <table:table-cell table:style-name="Tabla5.A3" office:value-type="string">
            <text:p text:style-name="P6">Punto 9º</text:p>
          </table:table-cell>
          <table:table-cell table:style-name="Tabla5.A1" office:value-type="string">
            <text:p text:style-name="P6">Expte.: 12006/2024. Propuesta de informe declarativo de LA NO JUSTIFICACIÓN de la subvención concedida E INICIO EXPEDIENTE REINTEGRO de Dª. **********, con NIF nº ***5166**.</text:p>
          </table:table-cell>
        </table:table-row>
        <table:table-row>
          <table:table-cell table:style-name="Tabla5.A3" office:value-type="string">
            <text:p text:style-name="P6">Punto 10º</text:p>
          </table:table-cell>
          <table:table-cell table:style-name="Tabla5.A1" office:value-type="string">
            <text:p text:style-name="P6">Expte.: 12015/2024:Propuesta informe declarativo de LA NO JUSTIFICACIÓN de la subvención concedida E INICIO EXPEDIENTE REINTEGRO de Dª. **********, con NIF nº ***5275**.</text:p>
          </table:table-cell>
        </table:table-row>
        <table:table-row>
          <table:table-cell table:style-name="Tabla5.A3" office:value-type="string">
            <text:p text:style-name="P6">Punto 11º</text:p>
          </table:table-cell>
          <table:table-cell table:style-name="Tabla5.A1" office:value-type="string">
            <text:p text:style-name="P6">Expte.: 12020/2024:Propuesta informe declarativo de LA NO JUSTIFICACIÓN de la subvención concedida E INICIO EXPEDIENTE REINTEGRO de D. **********, con NIF nº ***7361**.</text:p>
          </table:table-cell>
        </table:table-row>
        <table:table-row>
          <table:table-cell table:style-name="Tabla5.A3" office:value-type="string">
            <text:p text:style-name="P6">Punto 12º</text:p>
          </table:table-cell>
          <table:table-cell table:style-name="Tabla5.A1" office:value-type="string">
            <text:p text:style-name="P6">Expte.: 12023/2024:Propuesta informe declarativo de LA NO JUSTIFICACIÓN de la subvención concedida E INICIO EXPEDIENTE REINTEGRO de D. **********, con NIF nº ***22396**.</text:p>
          </table:table-cell>
        </table:table-row>
        <table:table-row>
          <table:table-cell table:style-name="Tabla5.A3" office:value-type="string">
            <text:p text:style-name="P6">Punto 13º</text:p>
          </table:table-cell>
          <table:table-cell table:style-name="Tabla5.A1" office:value-type="string">
            <text:p text:style-name="P6">Expte.: 365409/2021. Propuesta justificación TOTAL de la subvención en concurrencia competitiva destinada a los estudiantes del municipio de Mogán concedida a varios estudiantes, año 2021/22 de Dª. ********** con DNI n.***0740**.</text:p>
          </table:table-cell>
        </table:table-row>
        <table:table-row>
          <table:table-cell table:style-name="Tabla5.A3" office:value-type="string">
            <text:p text:style-name="P6">Punto 14º</text:p>
          </table:table-cell>
          <table:table-cell table:style-name="Tabla5.A1" office:value-type="string">
            <text:p text:style-name="P6">Expte.: 12021/2024:Propuesta informe declarativo de LA JUSTIFICACIÓN PARCIAL de la subvención concedida E INICIO EXPEDIENTE REINTEGRO de D. **********, con NIF nº ***4648**.</text:p>
          </table:table-cell>
        </table:table-row>
        <table:table-row>
          <table:table-cell table:style-name="Tabla5.A3" office:value-type="string">
            <text:p text:style-name="P6">Punto 15º</text:p>
          </table:table-cell>
          <table:table-cell table:style-name="Tabla5.A1" office:value-type="string">
            <text:p text:style-name="P6">Expte.: 18093/2024:Propuesta informe declarativo de la no justificación total de la subvención concedida, e inicio de expediente de reintegro de D. **********, DNI n.º ***5454**.</text:p>
          </table:table-cell>
        </table:table-row>
        <table:table-row>
          <table:table-cell table:style-name="Tabla5.A3" office:value-type="string">
            <text:p text:style-name="P6">Punto 16º</text:p>
          </table:table-cell>
          <table:table-cell table:style-name="Tabla5.A1" office:value-type="string">
            <text:p text:style-name="P6">Expte.: 18097/2024:Propuesta Informe declarativo de la no justificación total de la subvención concedida, e inicio de expediente de reintegro de Dª. **********, DNI n.º ***7288**.</text:p>
          </table:table-cell>
        </table:table-row>
        <table:table-row>
          <table:table-cell table:style-name="Tabla5.A3" office:value-type="string">
            <text:p text:style-name="P6">Punto 17º</text:p>
          </table:table-cell>
          <table:table-cell table:style-name="Tabla5.A1" office:value-type="string">
            <text:p text:style-name="P6">Expte.: 18101/2024:Propuesta informe declarativo de la no justificación total de la subvención concedida, e inicio de expediente de reintegro de Dª. ********** , DNI n.º ***5967**</text:p>
          </table:table-cell>
        </table:table-row>
        <table:table-row>
          <table:table-cell table:style-name="Tabla5.A3" office:value-type="string">
            <text:p text:style-name="P6">Punto 18º</text:p>
          </table:table-cell>
          <table:table-cell table:style-name="Tabla5.A1" office:value-type="string">
            <text:p text:style-name="P6">Expte.: 18100/2024:Propuesta informe declarativo de la no justificación total de la subvención concedida, e inicio de expediente de reintegro de Dª. ********** , DNI n.º **6284**.</text:p>
          </table:table-cell>
        </table:table-row>
        <table:table-row>
          <table:table-cell table:style-name="Tabla5.A3" office:value-type="string">
            <text:p text:style-name="P6">Punto 19º</text:p>
          </table:table-cell>
          <table:table-cell table:style-name="Tabla5.A1" office:value-type="string">
            <text:p text:style-name="P6">Expte: 18104/2024: Propuesta informe declarativo de la no justificación total de la subvención concedida, e inicio de expediente de reintegro Dª. **********, DNI n.º ***7140**.</text:p>
          </table:table-cell>
        </table:table-row>
        <table:table-row>
          <table:table-cell table:style-name="Tabla5.A1" office:value-type="string">
            <text:p text:style-name="P6">Punto 20º</text:p>
          </table:table-cell>
          <table:table-cell table:style-name="Tabla5.A1" office:value-type="string">
            <text:p text:style-name="P6">Expte: 18103/2024: Propuesta informe declarativo de la no justificación total de la subvención concedida, e inicio de expediente de reintegro de Dª. **********, DNI n.º ***5110**</text:p>
          </table:table-cell>
        </table:table-row>
        <table:table-row>
          <table:table-cell table:style-name="Tabla5.A3" office:value-type="string">
            <text:p text:style-name="P6">Punto 21º</text:p>
          </table:table-cell>
          <table:table-cell table:style-name="Tabla5.A1" office:value-type="string">
            <text:p text:style-name="P6">Expte: 18105/2024: Propuesta informe declarativo de la no justificación total de la subvención concedida, e inicio de expediente de reintegro Dª. **********, DNI n.º ***7020**.</text:p>
          </table:table-cell>
        </table:table-row>
        <text:soft-page-break/>
        <table:table-row>
          <table:table-cell table:style-name="Tabla5.A3" office:value-type="string">
            <text:p text:style-name="P6">Punto 22º</text:p>
          </table:table-cell>
          <table:table-cell table:style-name="Tabla5.A1" office:value-type="string">
            <text:p text:style-name="P6">Expte: 18108/2024:Propuesta informe declarativo de la no justificación total de la subvención concedida, e inicio de expediente de reintegro de Dª. **********, DNI n.º ***2523**</text:p>
          </table:table-cell>
        </table:table-row>
        <table:table-row>
          <table:table-cell table:style-name="Tabla5.A3" office:value-type="string">
            <text:p text:style-name="P6">Punto 23º</text:p>
          </table:table-cell>
          <table:table-cell table:style-name="Tabla5.A1" office:value-type="string">
            <text:p text:style-name="P6">Expte: 18109/2024:Propuesta informe declarativo de la no justificación total de la subvención concedida, e inicio de expediente de reintegro de Dª. **********, DNI n.º ***5110**</text:p>
          </table:table-cell>
        </table:table-row>
        <table:table-row>
          <table:table-cell table:style-name="Tabla5.A3" office:value-type="string">
            <text:p text:style-name="P6">Punto 24º</text:p>
          </table:table-cell>
          <table:table-cell table:style-name="Tabla5.A1" office:value-type="string">
            <text:p text:style-name="P6">Expte.: 2259/2023.- Propuesta aprobación de la descomposición de la Partida Alzada a Justificar correspondiente a las unidades -1.1 4.2.1-PA01: Arqueta de saneamiento de registro y bombeo - y -1 .2 4.2.2-PA02: Subestructura en cubierta módulo salvamento - de la obra - INSTALACIÓN DE MÓDULO DE SALVAMENTO EN PLAYA DEL CURA - T. M. DE MOGÁN - , actuación subvencionada por Turismo de Gran Canaria. Ref.: 23-OBR-11.</text:p>
          </table:table-cell>
        </table:table-row>
        <table:table-row>
          <table:table-cell table:style-name="Tabla5.A3" office:value-type="string">
            <text:p text:style-name="P6">Punto 25º</text:p>
          </table:table-cell>
          <table:table-cell table:style-name="Tabla5.A1" office:value-type="string">
            <text:p text:style-name="P6">Expte.: 17139/2023.- Propuesta para autorizar la ejecución de las obras objeto del proyecto denominado edificio de 23 viviendas, sita en c/Damasco, esquina c/Gazmira en Arguineguín, en este Término Municipal de Mogán.</text:p>
          </table:table-cell>
        </table:table-row>
        <table:table-row>
          <table:table-cell table:style-name="Tabla5.A1" office:value-type="string">
            <text:p text:style-name="P6">Punto 26º</text:p>
          </table:table-cell>
          <table:table-cell table:style-name="Tabla5.A1" office:value-type="string">
            <text:p text:style-name="P6">Asuntos de urgencia.</text:p>
          </table:table-cell>
        </table:table-row>
        <table:table-row>
          <table:table-cell table:style-name="Tabla5.A3" office:value-type="string">
            <text:p text:style-name="P6">Punto 26.1º</text:p>
          </table:table-cell>
          <table:table-cell table:style-name="Tabla5.A1" office:value-type="string">
            <text:p text:style-name="P6">Expte: 12692/2024. Propuesta para conceder una Subvención nominativa, a la FUNDACIÓN CANARIA FUND GRUBE (MOGÁN 22/25).</text:p>
          </table:table-cell>
        </table:table-row>
      </table:table>
      <text:p text:style-name="Text_20_body"><text:line-break/><text:tab/><text:span text:style-name="Strong_20_Emphasis"><text:span text:style-name="T248">1.-Aprobación, si procede del borrador del acta de la sesión anterior.</text:span></text:span><text:span text:style-name="T272"> </text:span></text:p>
      <text:p text:style-name="P48"><text:tab/>Sin que se produzcan intervenciones, queda aprobado el <text:span text:style-name="T2">borrador de acta de la sesión de fecha 21 de enero de 2025, sesión ordinaria, </text:span>de acuerdo con el artículo 110 del Reglamento Orgánico Municipal.</text:p>
      <text:p text:style-name="Text_20_body"/>
      <text:p text:style-name="Text_20_body"/>
      <text:p text:style-name="Text_20_body"/>
      <text:p text:style-name="P51"><text:span text:style-name="T103"><text:tab/></text:span><text:span text:style-name="Strong_20_Emphasis"><text:span text:style-name="T275">2. Expte.: 5913/2024. Subvención Nominativa Asociación de Vecinos Guapil (MOGÁN 19/24): Propuesta de resolución de JGL de declaración de quedar perfectamente justificada la subvención concedida año 2024 y archivo del expediente.</text:span></text:span></text:p>
      <text:p text:style-name="P156"><text:span text:style-name="Strong_20_Emphasis"><text:span text:style-name="T11"/></text:span></text:p>
      <text:p text:style-name="P75"><text:span text:style-name="T30"><text:tab/></text:span><text:span text:style-name="T31">“MENCEY SANTANA RODRÍGUEZ</text:span><text:span text:style-name="T32">, Concejal Delegado en materia de Eventos, Cultura y Festejos.</text:span><text:span text:style-name="T31">, según Decreto nº3349/2023</text:span><text:span text:style-name="T38"> </text:span><text:span text:style-name="T31">de fecha 19 de junio,</text:span><text:span text:style-name="T33">en relación con la subvención </text:span><text:span text:style-name="T35">nominativa a favor de </text:span><text:span text:style-name="T33">la entidad</text:span><text:span text:style-name="T38"> </text:span><text:span text:style-name="T34">Asociación de Vecinos Guapil</text:span><text:span text:style-name="T33">, con CIF nº.</text:span><text:span text:style-name="T28"> </text:span><text:span text:style-name="T34">G35307875</text:span><text:span text:style-name="T33">, con destino a la realización de las fiestas en Honor Ntra. Sra. de la Inmaculada Concepción y San Andrés,</text:span><text:span text:style-name="T29"> </text:span><text:span text:style-name="T36">año 2024.</text:span></text:p>
      <text:p text:style-name="P76"><text:span text:style-name="T37">V</text:span><text:span text:style-name="T62">isto el informe emitido el día 21/12/2025 por la Técnico Responsable del Departamento de Subvenciones e Instructora de este expediente de subvención nominativa y que concluye con lo siguiente:</text:span></text:p>
      <text:p text:style-name="P77">CONCLUSIONES:</text:p>
      <text:p text:style-name="P81">En base a la documentación obrante en el expediente y las comprobaciones realizadas, se concluye lo siguiente:</text:p>
      <text:p text:style-name="P82">1.- Que la subvención concedida a la <text:span text:style-name="T148">ASOCIACIÓN DE VECINOS GUAPIL</text:span><text:span text:style-name="T146">, con CIF nº. </text:span><text:span text:style-name="T148">G35307875</text:span>, por importe de DOCE MIL EUROS (12.000,00.-) ha quedado perfectamente justificada.</text:p>
      <text:p text:style-name="P82">2.- <text:span text:style-name="T146">Que según información contable obtenida del aplicativo SICALWIN, se acreditada que el día 04/06/2024, el Ayuntamiento de Mogán procedió a realizar el pago por la totalidad de la subvención concedida y por importe de DOCE MIL (12.000,00.-) EUROS a la entidad </text:span><text:span text:style-name="T148">Asociación de Vecinos Guapil, </text:span><text:span text:style-name="T146">con CIF número G35307845.</text:span></text:p>
      <text:p text:style-name="P82">3.- Que se puede dar por <text:span text:style-name="T2">JUSTIFICADA </text:span>la subvención concedida a la entidad <text:span text:style-name="T148">ASOCIACIÓN DE VECINOS GUAPIL</text:span><text:span text:style-name="T146">, con CIF nº. </text:span><text:span text:style-name="T148">G35307875</text:span><text:span text:style-name="T25">.</text:span></text:p>
      <text:p text:style-name="P90">En cumplimiento de lo establecido en la Base 30ª de la Ordenanza General de Subvenciones del Ilustre Ayuntamiento de Mogán, este informe propuesta será elevado al órgano competente para su aprobación y por tanto, quedando supeditado el archivo del expediente hasta que se adopte acuerdo favorable, por la Junta de Gobierno Local.</text:p>
      <text:p text:style-name="P78"><text:span text:style-name="T132">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 es por lo que,</text:p>
      <text:p text:style-name="P91"><text:soft-page-break/>PROPONGO:</text:p>
      <text:p text:style-name="P79"><text:span text:style-name="T2">Primero</text:span>: Considerar <text:span text:style-name="T2">JUSTIFICADA TOTALMENTE</text:span> la subvención concedida a la entidad <text:span text:style-name="T148">ASOCIACIÓN DE VECINOS GUAPIL</text:span><text:span text:style-name="T146">, con CIF nº. </text:span><text:span text:style-name="T148">G35307875, </text:span><text:span text:style-name="T146">por el importe de DOCE MIL (12.000,00.-) EUROS.</text:span></text:p>
      <text:p text:style-name="P80"><text:span text:style-name="T3">Segundo: </text:span><text:span text:style-name="T215">Proceder al archivo del expediente (5913/2024) así como del resto de documentos relacionados con el mismo.</text:span></text:p>
      <text:p text:style-name="P92"><text:span text:style-name="T2">Tercero: </text:span><text:span text:style-name="T149">Dar traslado del acuerdo adoptado por la Junta de Gobierno Local al Departamento de Intervención.</text:span></text:p>
      <text:p text:style-name="P93"><text:span text:style-name="T136">Cuarto:</text:span><text:span text:style-name="T134"> Notificar el resultado de esta resolución a la </text:span><text:span text:style-name="T137">Asociación de Vecinos Guapil</text:span><text:span text:style-name="T134">.”</text:span></text:p>
      <text:p text:style-name="P94"/>
      <text:p text:style-name="P49"><text:tab/><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1"><text:tab/>La Junta de Gobierno Local, acuerda aprobar la propuesta emitida en los términos que se recogen precedentemente.</text:p>
      <text:p text:style-name="P156"><text:span text:style-name="Strong_20_Emphasis"><text:span text:style-name="T263"><text:tab/></text:span></text:span></text:p>
      <text:p text:style-name="P156"><text:span text:style-name="Strong_20_Emphasis"><text:span text:style-name="T263"/></text:span></text:p>
      <text:p text:style-name="P156"><text:span text:style-name="Strong_20_Emphasis"><text:span text:style-name="T263"/></text:span></text:p>
      <text:p text:style-name="P156"><text:span text:style-name="Strong_20_Emphasis"><text:span text:style-name="T263"><text:tab/></text:span></text:span><text:span text:style-name="Strong_20_Emphasis"><text:span text:style-name="T249">3. Expte.: 12025/2024: Propuesta informe declarativo de la justificación parcial de la subvención concedida, e inicio de expediente de reintegro de **********, NIF n.º ***4829**.</text:span></text:span></text:p>
      <text:p text:style-name="P156"><text:span text:style-name="Strong_20_Emphasis"><text:span text:style-name="T11"/></text:span></text:p>
      <text:p text:style-name="P52"><text:span text:style-name="T2"><text:tab/></text:span><text:span text:style-name="T276">“Dª. EMILY DEL CARMEN QUINTANA RAMÍREZ</text:span><text:span text:style-name="T277">, Concejala Delegada en materia de Juventud y 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7">En relación con el expediente correspondiente a la Convocatoria de Subvenciones en concurrencia competitiva con destino a los estudiantes del Municipio de Mogán, anualidad 2023 (nº expediente 11857/2022). Código en la BDNS 210509, así como el Informe propuesta de LA NO JUSTIFICACIÓN elevado por el Instructor del procedimiento Cecilia Álamo Suárez de fecha 12/12/2024. </text:p>
      <text:p text:style-name="P60">En uso de la competencia que me atribuye, y vistos los siguientes,</text:p>
      <text:p text:style-name="P59">ANTECEDENTES DE HECHOS</text:p>
      <text:p text:style-name="P57"><text:span text:style-name="T2">Primero.- </text:span>En sesión ordinaria de la Junta de Gobierno Local de fecha 15/11/2022, fue adoptado acuerdo para la aprobación de la Convocatoria anticipada de subvenciones en concurrencia<text:line-break/>competitiva destinada a los estudiantes del municipio de Mogán, año 2023, con una dotación presupuestaria de CIEN MIL EUROS (100.000)</text:p>
      <text:p text:style-name="P57"><text:span text:style-name="T2">Segundo.- </text:span>Mediante acuerdo de la Junta de Gobierno Local de fecha 15/03/2023, se concedió una subvención a Dª.**********, NIF n.º ***482***, con destino a financiar la ejecución de la actividad subvencionada, consistiendo en el pago del transporte con una distancia superior a 40 km durante el curso académico y gastos por la adquisición de material escolar, por importe de 60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text:p>
      <text:p text:style-name="P57"><text:span text:style-name="T2">Tercero.- </text:span>El abono de esta subvención por importe de 600,00 EUROS, se realizó de modo anticipado y según información contable de este Ayuntamiento, se comprueba que el día 09/03/2023 fue pagada la misma.</text:p>
      <text:p text:style-name="P57"><text:span text:style-name="T2">Cuarto.- </text:span>El plazo para ejecutar los gastos de la actividad se estableció hasta 31/07/2023, debiendo quedar debidamente justificada antes de la finalización del día 31/10/2023, teniendo la persona beneficiaria que presentar esta documentación de forma electrónica y mediante el sistema de cuenta justificativa del gasto realizado, conforme a los modelos normalizados incluidos y aprobados para esta convocatoria de subvenciones.</text:p>
      <text:p text:style-name="P67"><text:span text:style-name="T147">Quinto.- </text:span><text:span text:style-name="T132">Con fecha de 01/02/2024, Dª.**********, NIF n.º ***482***, presenta documentación justificativa de la subvención concedida con entrada en el Registro General de Documentos Electrónicos número 2024/1830 y 2024/1812, y una vez comprobado la misma, no está correcta o está incompleta.</text:span></text:p>
      <text:p text:style-name="P69"><text:span text:style-name="T147">Sexto.-</text:span><text:span text:style-name="T132">Una vez comprobado que Dª.**********, NIF n.º ***482*** , no presenta la documentación para justificar la subvención concedida dentro del plazo establecido en la convocatoria de estas subvenciones, es por lo que en fecha de 22/02/2024 se le concede un nuevo plazo de 15 días, advirtiéndole que, en caso de no hacerlo, se procederá al inicio de un procedimiento de reintegro.</text:span></text:p>
      <text:p text:style-name="P67"><text:soft-page-break/><text:span text:style-name="T147">Séptimo.- </text:span><text:span text:style-name="T132">Transcurrido el nuevo plazo concedido de 15 días,Dª.**********, NIF n.º ***482***, no presenta la documentación requerida, y tras no ser localizado ya que al ponernos en contacto con ella argumenta que se había justificado el 01/02/2024, se procede a publicar en el Boletín Oficial del Estado el día 04/07/2024. </text:span></text:p>
      <text:p text:style-name="P67"><text:span text:style-name="T147">Octavo.- </text:span><text:span text:style-name="T132">Una vez comprobado que Dª.**********, NIF n.º ***482***, no presenta la documentación para justificar la subvención concedida dentro del plazo establecido en la convocatoria de estas subvenciones, es por lo que en fecha de 20/02/2024 se le concede un nuevo plazo de 15 días. </text:span></text:p>
      <text:p text:style-name="P67"><text:span text:style-name="T147">Noveno.- </text:span><text:span text:style-name="T132">Transcurrido el nuevo plazo concedido a Dª.**********, NIF n.º ***482***, se comprueba que NO presenta documentación justificativa a la subvención concedida, debiendo reintegrar la cantidad subvencionada por importe de 600 EUROS.</text:span></text:p>
      <text:p text:style-name="P60">La documentación presentada dentro del plazo de justificación ha sido la siguiente, en la que se acredita el gasto por importe de 40,00 Euros por el pago de gasolina para el transporte durante el curso académico. </text:p>
      <table:table table:name="Tabla6" table:style-name="Tabla6">
        <table:table-column table:style-name="Tabla6.A"/>
        <table:table-column table:style-name="Tabla6.B"/>
        <table:table-column table:style-name="Tabla6.C"/>
        <table:table-column table:style-name="Tabla6.D"/>
        <table:table-row>
          <table:table-cell table:style-name="Tabla6.A1" office:value-type="string">
            <text:p text:style-name="P152">CIF PROVEEDOR</text:p>
          </table:table-cell>
          <table:table-cell table:style-name="Tabla6.A1" office:value-type="string">
            <text:p text:style-name="P152">CONCEPTO</text:p>
          </table:table-cell>
          <table:table-cell table:style-name="Tabla6.A1" office:value-type="string">
            <text:p text:style-name="P152">Fecha pago </text:p>
          </table:table-cell>
          <table:table-cell table:style-name="Tabla6.D1" office:value-type="string">
            <text:p text:style-name="P152">IMPORTE</text:p>
          </table:table-cell>
        </table:table-row>
        <table:table-row>
          <table:table-cell table:style-name="Tabla6.A2" office:value-type="string">
            <text:p text:style-name="P154">GLOBAL</text:p>
          </table:table-cell>
          <table:table-cell table:style-name="Tabla6.A2" office:value-type="string">
            <text:p text:style-name="P154">TRANSPORTE</text:p>
          </table:table-cell>
          <table:table-cell table:style-name="Tabla6.C2" office:value-type="date" office:date-value="2022-11-07">
            <text:p text:style-name="P154">07/11/22</text:p>
          </table:table-cell>
          <table:table-cell table:style-name="Tabla6.D2" office:value-type="float" office:value="10">
            <text:p text:style-name="P154">10</text:p>
          </table:table-cell>
        </table:table-row>
        <table:table-row>
          <table:table-cell table:style-name="Tabla6.A2" office:value-type="string">
            <text:p text:style-name="P154">GLOBAL</text:p>
          </table:table-cell>
          <table:table-cell table:style-name="Tabla6.A2" office:value-type="string">
            <text:p text:style-name="P154">TRANSPORTE</text:p>
          </table:table-cell>
          <table:table-cell table:style-name="Tabla6.C2" office:value-type="date" office:date-value="2022-09-06">
            <text:p text:style-name="P154">06/09/22</text:p>
          </table:table-cell>
          <table:table-cell table:style-name="Tabla6.D2" office:value-type="float" office:value="10">
            <text:p text:style-name="P154">10</text:p>
          </table:table-cell>
        </table:table-row>
        <table:table-row>
          <table:table-cell table:style-name="Tabla6.A2" office:value-type="string">
            <text:p text:style-name="P154">GLOBAL</text:p>
          </table:table-cell>
          <table:table-cell table:style-name="Tabla6.A2" office:value-type="string">
            <text:p text:style-name="P154">TRANSPORTE</text:p>
          </table:table-cell>
          <table:table-cell table:style-name="Tabla6.C2" office:value-type="date" office:date-value="2022-10-06">
            <text:p text:style-name="P154">06/10/22</text:p>
          </table:table-cell>
          <table:table-cell table:style-name="Tabla6.D2" office:value-type="float" office:value="10">
            <text:p text:style-name="P154">10</text:p>
          </table:table-cell>
        </table:table-row>
        <table:table-row>
          <table:table-cell table:style-name="Tabla6.A2" office:value-type="string">
            <text:p text:style-name="P154">GLOBAL</text:p>
          </table:table-cell>
          <table:table-cell table:style-name="Tabla6.A2" office:value-type="string">
            <text:p text:style-name="P154">TRANSPORTE</text:p>
          </table:table-cell>
          <table:table-cell table:style-name="Tabla6.C2" office:value-type="date" office:date-value="2022-12-05">
            <text:p text:style-name="P154">05/12/22</text:p>
          </table:table-cell>
          <table:table-cell table:style-name="Tabla6.D2" office:value-type="float" office:value="10">
            <text:p text:style-name="P154">10</text:p>
          </table:table-cell>
        </table:table-row>
        <table:table-row>
          <table:table-cell table:style-name="Tabla6.A2" table:number-columns-spanned="3" office:value-type="string">
            <text:p text:style-name="P153">TOTAL:</text:p>
          </table:table-cell>
          <table:covered-table-cell/>
          <table:covered-table-cell/>
          <table:table-cell table:style-name="Tabla6.D2" office:value-type="float" office:value="40">
            <text:p text:style-name="P154">40</text:p>
          </table:table-cell>
        </table:table-row>
      </table:table>
      <text:p text:style-name="P69"><text:span text:style-name="T132">y una vez revisada la misma, se comprueba que continúa estando incompleta o incorrecta, al no haber justificado el importe de los 560,00</text:span><text:span text:style-name="T228"> </text:span><text:span text:style-name="T132">Euros concedidos, por la consistiendo en el pago del transporte con una distancia superior a 40 km durante el curso académico y gastos por la adquisición de material escolar, por importe de 600,00 Euros adquisición de material escolar, </text:span><text:span text:style-name="T147">además de no haber presentado el certificado o documentación acreditativa de haber continuado realizando los estudios a la fecha de la justificación, ni el anexo IV.</text:span></text:p>
      <text:p text:style-name="P59">CONSIDERACIONES JURÍDICAS</text:p>
      <text:p text:style-name="P29"><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29"><text:span text:style-name="T147">Segundo.- </text:span><text:span text:style-name="T132">Considerando el artículo 29 de la OGS expone que el incumplimiento total o parcial de la obligación de justificación de la subvención o la justificación fuera de plazo, llevará aparejado la </text:span><text:span text:style-name="T132">obligación de reintegrar las cantidades no justificadas en los términos previstos en la LGS, o la pérdida del derecho de la subvención, en el caso de ser post pagable.</text:span></text:p>
      <text:p text:style-name="P29"><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60">..../....</text:p>
      <text:list xml:id="list6156293363763633268" text:style-name="L1">
        <text:list-item>
          <text:p text:style-name="P269"><text:soft-page-break/>Incumplimiento de la obligación de justificación o la justificación insuficiente, en los términos establecidos en el artículo 30 de la Ley, y en su caso, en las normas reguladoras de la subvención.</text:p>
        </text:list-item>
      </text:list>
      <text:p text:style-name="P60">/...</text:p>
      <text:p text:style-name="P29"><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7"><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7">Visto los antecedentes expuestos y demás normas de general y pertinente aplicación, y visto que Dª.**********, NIF n.º ***482***, no presenta documentación justificativa dentro del plazo establecido y por tanto no ha dado cumplimiento a la finalidad para la que fue concedida esta subvención, pudiéndose declarar esta subvención NO justificada, y por todo ello, considerando que no podría quedar justificada la cantidad de 600,00 EUROS, correspondientes a la subvención concedida para gastos por transporte y material académico, se entiende la cantidad no justificada con destino a gastos por transporte y la adquisición de material escolar, más los intereses de demora resultantes.</text:p>
      <text:p text:style-name="P60">Visto el Informe sobre el control financiero de esta subvención emitido por el Departamento de Subvenciones con fecha 17/12/2024 de este Ayuntamiento de Mogán en el que se concluye que: </text:p>
      <text:p text:style-name="P60">&lt;&lt;1.- Que según información contable obtenida del aplicativo SICALWIN, se acredita que el día</text:p>
      <text:p text:style-name="P60"><text:s/>13/03/2023 el Ayuntamiento de Mogán procedió a realizar el pago por la totalidad de la subvención concedida y por importe de SEISCIENTOS EUROS (600,00 euros) a **********, con NIF n.º ***482*** . </text:p>
      <text:p text:style-name="P60">2.- Que NO SE HA JUSTIFICADO LA SUBVENCIÓN por importe de SEISCIENTOS EUROS (600,00 euros) concedida a **********, con NIF n.º ***482*** . </text:p>
      <text:p text:style-name="P60">3.-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 con NIF n.º ***482*** (13/03/2023), hasta la fecha del acuerdo de Junta de Gobierno Local en la que se acuerde el inicio del expediente de reintegro&gt;&gt;</text:p>
      <text:p text:style-name="P57">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7">En virtud del artículo 20º de la OGS y del Decreto número 3349/2023 de fecha 19 de junio esta competencia ha sido delegada a la Junta de Gobierno Local.</text:p>
      <text:p text:style-name="P57">A la vista de lo expuesto se realiza la siguiente:</text:p>
      <text:p text:style-name="P59">PROPUESTA DE INICIO DE EXPEDIENTE DE REINTEGRO</text:p>
      <text:p text:style-name="P29"><text:span text:style-name="T147">PRIMERO.- DECLARAR</text:span><text:span text:style-name="T132"> El inicio del expediente de reintegro, por importe de 600,00 EUROS en concepto de principal, correspondiente a la cantidad no empleada de la aportación dineraria concedida a Dª **********, con NIF n.º ***482*** (13/03/2023), mediante acuerdo de la JGL y por importe de 600,00 EUROS.</text:span></text:p>
      <text:p text:style-name="P57">El importe del reintegro se verá incrementado con el interés legal de demora devengado durante los días transcurridos, desde 09/03/2023, correspondiente al momento del pago de la aportación dineraria hasta la fecha en la que la persona beneficiaria de esta subvención ingrese el reintegro, al tipo de interés legal aplicable.</text:p>
      <text:p text:style-name="P57"><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29"><text:span text:style-name="T147">TERCERO.-</text:span><text:span text:style-name="T132"> Notificar la presente Resolución de inicio de procedimiento de reintegro de conformidad con lo dispuesto en los artículos 40 a 44 de la Ley 39/2015 de 1 de octubre, del Procedimiento Administrativo Común de las Administraciones Públicas.</text:span></text:p>
      <text:p text:style-name="P57">Contra el presente acto, por constituir el inicio del procedimiento de reintegro un acto de trámite, no cabrá recurso alguno, sin perjuicio de que el interesado entienda que se dan los supuestos <text:soft-page-break/>excepcionales del artículo 112 de la Ley 39/2015 de 1 de octubre, del Procedimiento Administrativo Común de las Administraciones Públicas.”</text:p>
      <text:p text:style-name="P62"><text:tab/>Considerando que la adopción de este acuerdo es competencia de esta Junta de Gobierno Local, en virtud de las delegaciones efectuadas por la Alcaldesa de este Ayuntamiento, mediante Decreto número 3347/2023, de 19 de junio.</text:p>
      <text:p text:style-name="P62"><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4. Expte.: 12026/2024:Propuesta informe declarativo de la justificación parcial de la subvención concedida, e inicio de expediente de reintegro de ********** , NIF n.º ***7712**.</text:span></text:span></text:p>
      <text:p text:style-name="P156"><text:span text:style-name="Strong_20_Emphasis"><text:span text:style-name="T11"/></text:span></text:p>
      <text:p text:style-name="P52"><text:span text:style-name="T2"><text:tab/></text:span><text:span text:style-name="T224">“Dª. EMILY DEL CARMEN QUINTANA RAMÍREZ</text:span><text:span text:style-name="T227">, Concejala Delegada en materia de Juventud y 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3 (nº expediente 11857/2022). Código en la BDNS 210509, así como el Informe propuesta de LA NO JUSTIFICACIÓN elevado por el Instructor del procedimiento Cecilia Álamo Suárez de fecha 12/12/2024. </text:p>
      <text:p text:style-name="P53">En uso de la competencia que me atribuye, y vistos los siguientes,</text:p>
      <text:p text:style-name="P56">ANTECEDENTES DE HECHOS</text:p>
      <text:p text:style-name="P54"><text:span text:style-name="T2">Primero.- </text:span>En sesión ordinaria de la Junta de Gobierno Local de fecha 15/11/2022, fue adoptado acuerdo para la aprobación de la Convocatoria anticipada de subvenciones en concurrencia<text:line-break/>competitiva destinada a los estudiantes del municipio de Mogán, año 2023, con una dotación presupuestaria de CIEN MIL EUROS (100.000)</text:p>
      <text:p text:style-name="P54"><text:span text:style-name="T2">Segundo.- </text:span>Mediante acuerdo de la Junta de Gobierno Local de fecha 15/03/2023, se concedió una subvención a Dª. ********** , NIF n.º ***771***, con destino a financiar la ejecución de la actividad subvencionada, consistiendo en el pago del transporte con una distancia entre 20 y 40 km durante el curso académico y gastos por la adquisición de material escolar, por importe de 45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text:p>
      <text:p text:style-name="P54"><text:span text:style-name="T2">Tercero.- </text:span>El abono de de dicha subvención por importe de 450,00 euros, se realizó de modo anticipado y según información de la contabilidad de este Ayuntamiento, se comprueba que el día<text:span text:style-name="T228"> </text:span>31/03/2023 fue pagada la misma.</text:p>
      <text:p text:style-name="P54"><text:span text:style-name="T2">Cuarto.- </text:span>Una vez comprobado que Dª. **********, NIF n.º ***771***, no presenta la documentación para justificar la subvención concedida dentro del plazo establecido en la convocatoria de estas subvenciones, es por lo que en fecha de 05/02/2024 se le concede un nuevo plazo de 15 días, advirtiéndole que, en caso de no hacerlo, se procederá al inicio de un procedimiento de reintegro..</text:p>
      <text:p text:style-name="P65"><text:span text:style-name="T147">Quinto.- </text:span><text:span text:style-name="T132">Transcurrido el nuevo plazo concedido de 15 días, Dª. **********, NIF n.º ***771*** no presenta la documentación requerida, y tras no ser localizada se procede a publicar en el Boletín Oficial del Estado el día 04/07/2024. </text:span></text:p>
      <text:p text:style-name="P66"><text:span text:style-name="T147">Sexto.- </text:span><text:span text:style-name="T132">Transcurrido el nuevo plazo concedido a Dª. **********, NIF n.º ***771***, se comprueba que NO presenta documentación justificativa a la subvención concedida, debiendo reintegrar la cantidad subvencionada por importe de 450 EUROS.</text:span></text:p>
      <text:p text:style-name="P56">CONSIDERACIONES JURÍDICAS</text:p>
      <text:p text:style-name="P46"><text:soft-page-break/><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255434165894237458" text:style-name="L2">
        <text:list-item>
          <text:p text:style-name="P274">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46">Visto los antecedentes expuestos y demás normas de general y pertinente aplicación, y visto que <text:span text:style-name="T132">Dª. ********** , NIF n.º ***771***</text:span><text:span text:style-name="T228">,</text:span> no ha presentado la documentación para la que fue concedida esta subvención dentro del plazo establecido,y por todo ello, considerando que sólo podría quedar justificada la ca<text:span text:style-name="T132">ntidad de 450,00 EUROS, co</text:span>rrespondientes a la subvención concedida para gastos <text:span text:style-name="T132">del transporte con una distancia entre 20 y 40 km durante el curso académico y gastos por la adquisición de material escolar, por importe de 450,00 Euros adquisición de material escolar</text:span>, más los intereses de demora <text:span text:style-name="T132">resultantes</text:span>.</text:p>
      <text:p text:style-name="P53">Visto el Informe sobre el control financiero de esta subvención emitido por el Departamento de Subvenciones con fecha 17/12/2024 de este Ayuntamiento de Mogán en el que se concluye que: </text:p>
      <text:p text:style-name="P53">&lt;&lt;1.- Que según la información contable obtenida del aplicativo SICALWIN, se acredita que el día 31/03/2023 el Ayuntamiento de Mogán procedió a realizar el pago por la totalidad de la subvención concedida y por importe de CUATROCIENTOS CINCUENTA EUROS (450,00 euros) a ********** , con NIF n.º ***771***. </text:p>
      <text:p text:style-name="P53">2.- Que NO SE HA JUSTIFICADO LA SUBVENCIÓN por importe de CUATROCIENTOS CINCUENTA EUROS (450,00 euros) concedida a **********, con NIF n.º ***771***. </text:p>
      <text:p text:style-name="P53">3.-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 con NIF n.º ***771***. (31/03/2023),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450,00 EUROS en concepto de principal, correspondiente a la cantidad no empleada de la aportación dineraria concedida a Dª **********, con NIF n.º ***771*** (31/03/2023), mediante acuerdo de la JGL y por importe de 450,00 EUROS.</text:span></text:p>
      <text:p text:style-name="P54"><text:soft-page-break/>El importe del reintegro se verá incrementado con el interés legal de demora devengado durante los días transcurridos, desde 09/03/2023,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text:tab/>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62"><text:tab/>Considerando que la adopción de este acuerdo es competencia de esta Junta de Gobierno Local, en virtud de las delegaciones efectuadas por la Alcaldesa de este Ayuntamiento, mediante Decreto número 3347/2023, de 19 de junio.</text:p>
      <text:p text:style-name="P62"><text:tab/>La Junta de Gobierno Local, acuerda aprobar la propuesta emitida en los términos que se recogen precedentemente.</text:p>
      <text:p text:style-name="P62"/>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5. Expte.: 18239/2024: Propuesta informe declarativo de la justificación parcial de la subvención concedida, e inicio de expediente de reintegro de ********** , NIF n.º ***5022**.</text:span></text:span></text:p>
      <text:p text:style-name="P156"><text:span text:style-name="Strong_20_Emphasis"><text:span text:style-name="T11"/></text:span></text:p>
      <text:p text:style-name="P52"><text:span text:style-name="T2"><text:tab/></text:span><text:span text:style-name="T224">“Dª. EMILY DEL CARMEN QUINTANA RAMÍREZ</text:span><text:span text:style-name="T227">, Concejala Delegada en materia de Juventud y 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3 (nº expediente 11857/2022). Código en la BDNS 210509, así como el Informe propuesta de LA NO JUSTIFICACIÓN elevado por el Instructor del procedimiento Cecilia Álamo Suárez de fecha 13/12/2024. </text:p>
      <text:p text:style-name="P53">En uso de la competencia que me atribuye, y vistos los siguientes,</text:p>
      <text:p text:style-name="P56">ANTECEDENTES DE HECHOS</text:p>
      <text:p text:style-name="P54"><text:span text:style-name="T2">Primero.- </text:span>En sesión ordinaria de la Junta de Gobierno Local de fecha 15/11/2022, fue adoptado acuerdo para la aprobación de la Convocatoria anticipada de subvenciones en concurrencia<text:line-break/>competitiva destinada a los estudiantes del municipio de Mogán, año 2023, con una dotación presupuestaria de CIEN MIL EUROS (100.000)</text:p>
      <text:p text:style-name="P54"><text:span text:style-name="T2">Segundo.-</text:span> Mediante acuerdo de la Junta de Gobierno Local de fecha 09/02/2023, se concedió una subvención a Dª. ********** , NIF n.º ***502***, con destino a financiar la ejecución de la actividad subvencionada, consistiendo en el pago del transporte con una distancia superior a 40 km durante el curso académico y gastos por la adquisición de material escolar, por importe de 45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text:p>
      <text:p text:style-name="P54"><text:soft-page-break/><text:span text:style-name="T2">Tercero.- </text:span>El abono de de dicha subvención por importe de 600,00 euros, se realizó de modo anticipado y según información de la contabilidad de este Ayuntamiento, se comprueba que el día<text:span text:style-name="T228"> </text:span>13/03/2023 fue pagada la misma.</text:p>
      <text:p text:style-name="P54"><text:span text:style-name="T2">Cuarto.- </text:span>Una vez comprobado que Dª. **********, NIF n.º ***502***, presenta la documentación para justificar de manera parcial la subvención concedida dentro del plazo establecido en la convocatoria de estas subvenciones, es por lo que en fecha de 30/01/2024 se le concede un nuevo plazo de 15 días, advirtiéndole que, en caso de no hacerlo, se procederá al inicio de un procedimiento de reintegro.</text:p>
      <text:p text:style-name="P65"><text:span text:style-name="T147">Quinto.- </text:span><text:span text:style-name="T132">Transcurrido el nuevo plazo concedido a Dª. **********, NIF n.º ***502***, se comprueba que NO presenta documentación justificativa a la subvención concedida, debiendo reintegrar la cantidad por importe de 84,20 EUROS.</text:span></text:p>
      <text:p text:style-name="P66"><text:span text:style-name="T147">Sexto.-</text:span><text:span text:style-name="T132">La documentación presentada dentro del plazo de justificación ha sido la siguiente, en la que se acredita el gasto por importe de 515,80 Euros por el pago de gasolina para el transporte durante el curso académico. </text:span></text:p>
      <table:table table:name="Tabla7" table:style-name="Tabla7">
        <table:table-column table:style-name="Tabla7.A"/>
        <table:table-column table:style-name="Tabla7.B"/>
        <table:table-column table:style-name="Tabla7.C"/>
        <table:table-column table:style-name="Tabla7.D"/>
        <table:table-row>
          <table:table-cell table:style-name="Tabla7.A1" office:value-type="string">
            <text:p text:style-name="P142">PROVEEDOR</text:p>
          </table:table-cell>
          <table:table-cell table:style-name="Tabla7.A1" office:value-type="string">
            <text:p text:style-name="P142">CONCEPTO</text:p>
          </table:table-cell>
          <table:table-cell table:style-name="Tabla7.A1" office:value-type="string">
            <text:p text:style-name="P142">Fecha pago </text:p>
          </table:table-cell>
          <table:table-cell table:style-name="Tabla7.D1" office:value-type="string">
            <text:p text:style-name="P142">IMPORTE</text:p>
          </table:table-cell>
        </table:table-row>
        <table:table-row>
          <table:table-cell table:style-name="Tabla7.A2" office:value-type="string">
            <text:p text:style-name="P144">REPSOL</text:p>
            <text:p text:style-name="P144">AVDA. DEL ATLÁNTICO SN</text:p>
          </table:table-cell>
          <table:table-cell table:style-name="Tabla7.A2" office:value-type="string">
            <text:p text:style-name="P144">DIESEL</text:p>
          </table:table-cell>
          <table:table-cell table:style-name="Tabla7.C2" office:value-type="date" office:date-value="2023-08-05">
            <text:p text:style-name="P144">05/08/23</text:p>
          </table:table-cell>
          <table:table-cell table:style-name="Tabla7.D2" office:value-type="float" office:value="60">
            <text:p text:style-name="P144">60</text:p>
          </table:table-cell>
        </table:table-row>
        <table:table-row>
          <table:table-cell table:style-name="Tabla7.A2" office:value-type="string">
            <text:p text:style-name="P144">ÁLVARO RODRÍGUEZ LÓPEZ SN</text:p>
          </table:table-cell>
          <table:table-cell table:style-name="Tabla7.A2" office:value-type="string">
            <text:p text:style-name="P144">DIESEL</text:p>
          </table:table-cell>
          <table:table-cell table:style-name="Tabla7.C2" office:value-type="date" office:date-value="2023-02-18">
            <text:p text:style-name="P144">18/02/23</text:p>
          </table:table-cell>
          <table:table-cell table:style-name="Tabla7.D2" office:value-type="float" office:value="70">
            <text:p text:style-name="P144">70</text:p>
          </table:table-cell>
        </table:table-row>
        <table:table-row>
          <table:table-cell table:style-name="Tabla7.A2" office:value-type="string">
            <text:p text:style-name="P144">ÁLVARO RODRÍGUEZ LÓPEZ SN</text:p>
          </table:table-cell>
          <table:table-cell table:style-name="Tabla7.A2" office:value-type="string">
            <text:p text:style-name="P144">DIESEL</text:p>
          </table:table-cell>
          <table:table-cell table:style-name="Tabla7.C2" office:value-type="date" office:date-value="2023-05-06">
            <text:p text:style-name="P144">06/05/23</text:p>
          </table:table-cell>
          <table:table-cell table:style-name="Tabla7.D2" office:value-type="float" office:value="30">
            <text:p text:style-name="P144">30</text:p>
          </table:table-cell>
        </table:table-row>
        <table:table-row>
          <table:table-cell table:style-name="Tabla7.A2" office:value-type="string">
            <text:p text:style-name="P144">ÁLVARO RODRÍGUEZ LÓPEZ SN</text:p>
          </table:table-cell>
          <table:table-cell table:style-name="Tabla7.A2" office:value-type="string">
            <text:p text:style-name="P144">DIESEL</text:p>
          </table:table-cell>
          <table:table-cell table:style-name="Tabla7.C2" office:value-type="date" office:date-value="2023-04-09">
            <text:p text:style-name="P144">09/04/23</text:p>
          </table:table-cell>
          <table:table-cell table:style-name="Tabla7.D2" office:value-type="float" office:value="70">
            <text:p text:style-name="P144">70</text:p>
          </table:table-cell>
        </table:table-row>
        <table:table-row>
          <table:table-cell table:style-name="Tabla7.A2" office:value-type="string">
            <text:p text:style-name="P144">ÁLVARO RODRÍGUEZ LÓPEZ SN</text:p>
          </table:table-cell>
          <table:table-cell table:style-name="Tabla7.A2" office:value-type="string">
            <text:p text:style-name="P144">DIESEL</text:p>
          </table:table-cell>
          <table:table-cell table:style-name="Tabla7.C2" office:value-type="date" office:date-value="2023-02-18">
            <text:p text:style-name="P144">18/02/23</text:p>
          </table:table-cell>
          <table:table-cell table:style-name="Tabla7.D2" office:value-type="float" office:value="70">
            <text:p text:style-name="P144">70</text:p>
          </table:table-cell>
        </table:table-row>
        <table:table-row>
          <table:table-cell table:style-name="Tabla7.A2" office:value-type="string">
            <text:p text:style-name="P144">SOLRED SA MÉNDEZ ÁLVARO</text:p>
          </table:table-cell>
          <table:table-cell table:style-name="Tabla7.A2" office:value-type="string">
            <text:p text:style-name="P144">DIESEL</text:p>
          </table:table-cell>
          <table:table-cell table:style-name="Tabla7.C2" office:value-type="date" office:date-value="2023-06-01">
            <text:p text:style-name="P144">01/06/23</text:p>
          </table:table-cell>
          <table:table-cell table:style-name="Tabla7.D2" office:value-type="float" office:value="58.8">
            <text:p text:style-name="P144">58,8</text:p>
          </table:table-cell>
        </table:table-row>
        <table:table-row>
          <table:table-cell table:style-name="Tabla7.A2" office:value-type="string">
            <text:p text:style-name="P144">LOGOTONER SL</text:p>
          </table:table-cell>
          <table:table-cell table:style-name="Tabla7.A2" office:value-type="string">
            <text:p text:style-name="P144">DIESEL</text:p>
          </table:table-cell>
          <table:table-cell table:style-name="Tabla7.C2" office:value-type="date" office:date-value="2023-02-16">
            <text:p text:style-name="P144">16/02/23</text:p>
          </table:table-cell>
          <table:table-cell table:style-name="Tabla7.D2" office:value-type="float" office:value="157">
            <text:p text:style-name="P144">157</text:p>
          </table:table-cell>
        </table:table-row>
        <table:table-row>
          <table:table-cell table:style-name="Tabla7.A2" table:number-columns-spanned="3" office:value-type="string">
            <text:p text:style-name="P143">TOTAL:</text:p>
          </table:table-cell>
          <table:covered-table-cell/>
          <table:covered-table-cell/>
          <table:table-cell table:style-name="Tabla7.D2" office:value-type="float" office:value="515.8">
            <text:p text:style-name="P144">515,8</text:p>
          </table:table-cell>
        </table:table-row>
      </table:table>
      <text:p text:style-name="P66"><text:span text:style-name="T132">y una vez revisada la misma, se comprueba que continúa estando incompleta o incorrecta, al no haber justificado el importe de los 600,00</text:span><text:span text:style-name="T228"> </text:span><text:span text:style-name="T132">Euros concedidos, por la consistiendo en el pago del transporte con una distancia superior a 40 km durante el curso académico y gastos por la adquisición de material escolar, por importe de 600,00 Euros adquisición de material escolar, además de no haber presentado el certificado o documentación acreditativa de haber continuado realizando los estudios a la fecha de la justificación, ni el anexo IV.</text:span></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4437876748993408113" text:style-name="L3">
        <text:list-item>
          <text:p text:style-name="P275"><text:soft-page-break/>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46">Visto los antecedentes expuestos y demás normas de general y pertinente aplicación, y visto que <text:span text:style-name="T132">Dª. ********** , NIF n.º ***502***,</text:span> no ha presentado la documentación para la que fue concedida esta subvención dentro del plazo establecido,y por todo ello, considerando que sólo podría quedar justificada la ca<text:span text:style-name="T132">ntidad de 515,80 EUROS, co</text:span>rrespondientes a la subvención concedida para gastos <text:span text:style-name="T132">del transporte con una distancia SUPERIOR A 40 km durante el curso académico y gastos por la adquisición de material escolar, por importe de 600,00 Euros adquisición de material escolar</text:span>, más los intereses de demora <text:span text:style-name="T132">resultantes</text:span>.</text:p>
      <text:p text:style-name="P53">Visto el Informe sobre el control financiero de esta subvención emitido por el Departamento de Subvenciones con fecha 18/12/2024 de este Ayuntamiento de Mogán en el que se concluye que: </text:p>
      <text:p text:style-name="P53">&lt;&lt;1.- Que según la información contable obtenida del aplicativo SICALWIN, se acredita que el día 13/03/2023 el Ayuntamiento de Mogán procedió a realizar el pago por la totalidad de la subvención concedida y por importe de SEISCIENTOS EUROS (600,00 euros) a **********, con NIE n.º ***502***. </text:p>
      <text:p text:style-name="P53">2.- Que SE HA JUSTIFICADO PARCIALMENTE la subvención por importe de SEISCIENTOS EUROS (600,00 euros) concedida a **********, con NIE n.º ***502***, de tal forma que: Se ha JUSTIFICADO la cantidad de QUINIENTOS QUINCE EUROS CON OCHENTA CÉNTIMOS DE EURO (515,80.-) NO SE HA JUSTIFICADO la cantidad de OCHENTA Y CUATRO EUROS CON VEINTE CÉNTIMOS DE EURO (84,20.-)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 con NIE n.º ***502*** (13/03/2023),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84,20 EUROS en concepto de principal, correspondiente a la cantidad no empleada de la aportación dineraria concedida a Dª **********, con NIE n.º ***502*** (13/03/2023), mediante acuerdo de la JGL y por importe de 600,00 EUROS.</text:span></text:p>
      <text:p text:style-name="P54">El importe del reintegro se verá incrementado con el interés legal de demora devengado durante los días transcurridos, desde 09/03/2023, correspondiente al momento del pago de la aportación dineraria hasta <text:soft-page-break/>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62"><text:tab/>Considerando que la adopción de este acuerdo es competencia de esta Junta de Gobierno Local, en virtud de las delegaciones efectuadas por la Alcaldesa de este Ayuntamiento, mediante Decreto número 3347/2023, de 19 de junio.</text:p>
      <text:p text:style-name="P62"><text:tab/>La Junta de Gobierno Local, acuerda aprobar la propuesta emitida en los términos que se recogen precedentemente.<text:span text:style-name="T4">&gt;&gt;</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6. Expte.: 11779/2024:Propuesta informe declarativo de la justificación parcial de la subvención concedida, e inicio de expediente de reintegro de **********, DNI n.º ***0790**.</text:span></text:span></text:p>
      <text:p text:style-name="P156"><text:span text:style-name="Strong_20_Emphasis"><text:span text:style-name="T11"/></text:span></text:p>
      <text:p text:style-name="P52"><text:tab/><text:span text:style-name="T227">“</text:span><text:span text:style-name="T225">EMILY DEL CARMEN QUINTANA RAMÍREZ,</text:span><text:span text:style-name="T227">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cipio de Mogán, anualidad 2022 (nº expediente 365409/2021). Código en la BDNS 595469 , así como el Informe propuesta de LA NO JUSTIFICACIÓN elevado por el Instructor del procedimiento Cecilia Álamo Suárez de fecha 18/12/2024. </text:p>
      <text:p text:style-name="P53">En uso de la competencia que me atribuye , y vistos los siguientes</text:p>
      <text:p text:style-name="P56">ANTECEDENTES DE HECHOS</text:p>
      <text:p text:style-name="P54"><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 DNI n.º ***079***, con destino a financiar la ejecución de la actividad subvencionada, consistiendo en el pago del transporte con una distancia superior a 40 km durante el curso académico,<text:span text:style-name="T230"> </text:span>por un importe de 500,00 Euros<text:span text:style-name="T230"> </text:span>y gastos por la adquisición de material escolar, por importe de 100,00 Euros, todo ello al amparo de lo dispuesto en las bases y la convocatoria de subvenciones destinadas a<text:span text:style-name="T228"> </text:span>cubrir gastos de transporte, gastos de residencia escolar o alquiler de vivienda en estudios presenciales, y por gastos por estudios en modalidad presencial u online, de material tecnológico, libros de texto y material de impresión de uso académico, anualidad 2022.</text:p>
      <text:p text:style-name="P54"><text:span text:style-name="T2">Tercero.- </text:span>El abono de de dicha subvención por importe de 600,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desde el 01/09/20214, hasta el 31/07/2022,<text:span text:style-name="T230"> </text:span>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Con fecha de 03/10/2022, **********, DNI n.º ***079***, presenta documentación justificativa de la subvención concedida con entrada en el Registro General de Documentos Electrónicos número 2022/13490, dentro del plazo concedido por la convocatoria de estas subvenciones, y una vez </text:span><text:soft-page-break/><text:span text:style-name="T132">comprobado que la misma no está correcta o está incompleta, es por lo que con fecha de 04/07/2024 se publica en el Boletín Oficial del Estado y se le concede</text:span><text:span text:style-name="T23"> </text:span><text:span text:style-name="T132">un nuevo plazo de 10 días hábiles, para que recoja la notificación en el departamento correspondiente.</text:span></text:p>
      <text:p text:style-name="P65"><text:span text:style-name="T147">Sexto.- </text:span><text:span text:style-name="T132">Transcurrido el nuevo plazo concedido de 10 días hábiles, **********, DNI n.º ***079***, no recoge la notificación y no presenta alegaciones al respecto.</text:span></text:p>
      <text:p text:style-name="P53">La documentación presentada dentro del plazo de justificación ha sido la siguiente, en la que se acredita el gasto por importe de 500,00 Euros por el pago de gasolina para el transporte durante el curso académico. </text:p>
      <table:table table:name="Tabla8" table:style-name="Tabla8">
        <table:table-column table:style-name="Tabla8.A"/>
        <table:table-column table:style-name="Tabla8.B"/>
        <table:table-column table:style-name="Tabla8.C"/>
        <table:table-column table:style-name="Tabla8.D"/>
        <table:table-row>
          <table:table-cell table:style-name="Tabla8.A1" office:value-type="string">
            <text:p text:style-name="P141">CIF PROVEEDOR</text:p>
          </table:table-cell>
          <table:table-cell table:style-name="Tabla8.A1" office:value-type="string">
            <text:p text:style-name="P141">CONCEPTO</text:p>
          </table:table-cell>
          <table:table-cell table:style-name="Tabla8.A1" office:value-type="string">
            <text:p text:style-name="P141">IMPORTE</text:p>
          </table:table-cell>
          <table:table-cell table:style-name="Tabla8.D1" office:value-type="string">
            <text:p text:style-name="P141">Fecha pago </text:p>
          </table:table-cell>
        </table:table-row>
        <table:table-row>
          <table:table-cell table:style-name="Tabla8.A2" office:value-type="string">
            <text:p text:style-name="P144">CANARY OIL</text:p>
          </table:table-cell>
          <table:table-cell table:style-name="Tabla8.A2" office:value-type="string">
            <text:p text:style-name="P144">GASOLINA</text:p>
          </table:table-cell>
          <table:table-cell table:style-name="Tabla8.C2" office:value-type="float" office:value="59">
            <text:p text:style-name="P144">59</text:p>
          </table:table-cell>
          <table:table-cell table:style-name="Tabla8.D2" office:value-type="date" office:date-value="2021-12-31">
            <text:p text:style-name="P144">31/12/21</text:p>
          </table:table-cell>
        </table:table-row>
        <table:table-row>
          <table:table-cell table:style-name="Tabla8.A2" office:value-type="string">
            <text:p text:style-name="P144">FERGOFE S. A</text:p>
          </table:table-cell>
          <table:table-cell table:style-name="Tabla8.A2" office:value-type="string">
            <text:p text:style-name="P144">GASOLINA</text:p>
          </table:table-cell>
          <table:table-cell table:style-name="Tabla8.C2" office:value-type="float" office:value="34.2">
            <text:p text:style-name="P144">34,2</text:p>
          </table:table-cell>
          <table:table-cell table:style-name="Tabla8.D2" office:value-type="date" office:date-value="201-12-20">
            <text:p text:style-name="P144">20/12/01</text:p>
          </table:table-cell>
        </table:table-row>
        <table:table-row>
          <table:table-cell table:style-name="Tabla8.A2" office:value-type="string">
            <text:p text:style-name="P144">AUTURCA S.A.</text:p>
          </table:table-cell>
          <table:table-cell table:style-name="Tabla8.A2" office:value-type="string">
            <text:p text:style-name="P144">GASOLINA</text:p>
          </table:table-cell>
          <table:table-cell table:style-name="Tabla8.C2" office:value-type="float" office:value="42.8">
            <text:p text:style-name="P144">42,8</text:p>
          </table:table-cell>
          <table:table-cell table:style-name="Tabla8.D2" office:value-type="date" office:date-value="2021-12-11">
            <text:p text:style-name="P144">11/12/21</text:p>
          </table:table-cell>
        </table:table-row>
        <table:table-row>
          <table:table-cell table:style-name="Tabla8.A2" office:value-type="string">
            <text:p text:style-name="P144">PRODALCA ESPAÑA S.A.</text:p>
          </table:table-cell>
          <table:table-cell table:style-name="Tabla8.A2" office:value-type="string">
            <text:p text:style-name="P144">GASOLINA</text:p>
          </table:table-cell>
          <table:table-cell table:style-name="Tabla8.C2" office:value-type="float" office:value="25">
            <text:p text:style-name="P144">25</text:p>
          </table:table-cell>
          <table:table-cell table:style-name="Tabla8.D2" office:value-type="date" office:date-value="2021-11-03">
            <text:p text:style-name="P144">03/11/21</text:p>
          </table:table-cell>
        </table:table-row>
        <table:table-row>
          <table:table-cell table:style-name="Tabla8.A2" office:value-type="string">
            <text:p text:style-name="P144">PRODALCA ESPAÑA S.A.</text:p>
          </table:table-cell>
          <table:table-cell table:style-name="Tabla8.A2" office:value-type="string">
            <text:p text:style-name="P144">GASOLINA</text:p>
          </table:table-cell>
          <table:table-cell table:style-name="Tabla8.C2" office:value-type="float" office:value="15">
            <text:p text:style-name="P144">15</text:p>
          </table:table-cell>
          <table:table-cell table:style-name="Tabla8.D2" office:value-type="date" office:date-value="2021-11-05">
            <text:p text:style-name="P144">05/11/21</text:p>
          </table:table-cell>
        </table:table-row>
        <table:table-row>
          <table:table-cell table:style-name="Tabla8.A2" office:value-type="string">
            <text:p text:style-name="P144">PRODALCA ESPAÑA S.A.</text:p>
          </table:table-cell>
          <table:table-cell table:style-name="Tabla8.A2" office:value-type="string">
            <text:p text:style-name="P144">GASOLINA</text:p>
          </table:table-cell>
          <table:table-cell table:style-name="Tabla8.C2" office:value-type="float" office:value="30">
            <text:p text:style-name="P144">30</text:p>
          </table:table-cell>
          <table:table-cell table:style-name="Tabla8.D2" office:value-type="date" office:date-value="2021-11-11">
            <text:p text:style-name="P144">11/11/21</text:p>
          </table:table-cell>
        </table:table-row>
        <table:table-row>
          <table:table-cell table:style-name="Tabla8.A2" office:value-type="string">
            <text:p text:style-name="P144">AUTURCA S.A.</text:p>
          </table:table-cell>
          <table:table-cell table:style-name="Tabla8.A2" office:value-type="string">
            <text:p text:style-name="P144">GASOLINA</text:p>
          </table:table-cell>
          <table:table-cell table:style-name="Tabla8.C2" office:value-type="float" office:value="42.5">
            <text:p text:style-name="P144">42,5</text:p>
          </table:table-cell>
          <table:table-cell table:style-name="Tabla8.D2" office:value-type="date" office:date-value="2021-11-12">
            <text:p text:style-name="P144">12/11/21</text:p>
          </table:table-cell>
        </table:table-row>
        <table:table-row>
          <table:table-cell table:style-name="Tabla8.A2" office:value-type="string">
            <text:p text:style-name="P144">FERGOFE S.A </text:p>
          </table:table-cell>
          <table:table-cell table:style-name="Tabla8.A2" office:value-type="string">
            <text:p text:style-name="P144">GASOLINA</text:p>
          </table:table-cell>
          <table:table-cell table:style-name="Tabla8.C2" office:value-type="float" office:value="35.61">
            <text:p text:style-name="P144">35,61</text:p>
          </table:table-cell>
          <table:table-cell table:style-name="Tabla8.D2" office:value-type="date" office:date-value="2024-11-26">
            <text:p text:style-name="P144">26/11/24</text:p>
          </table:table-cell>
        </table:table-row>
        <table:table-row>
          <table:table-cell table:style-name="Tabla8.A2" office:value-type="string">
            <text:p text:style-name="P144">CEPSA</text:p>
          </table:table-cell>
          <table:table-cell table:style-name="Tabla8.A2" office:value-type="string">
            <text:p text:style-name="P144">GASOLINA</text:p>
          </table:table-cell>
          <table:table-cell table:style-name="Tabla8.C2" office:value-type="float" office:value="42">
            <text:p text:style-name="P144">42</text:p>
          </table:table-cell>
          <table:table-cell table:style-name="Tabla8.D2" office:value-type="date" office:date-value="2021-10-07">
            <text:p text:style-name="P144">07/10/21</text:p>
          </table:table-cell>
        </table:table-row>
        <table:table-row>
          <table:table-cell table:style-name="Tabla8.A2" office:value-type="string">
            <text:p text:style-name="P144">CEPSA</text:p>
          </table:table-cell>
          <table:table-cell table:style-name="Tabla8.A2" office:value-type="string">
            <text:p text:style-name="P144">GASOLINA</text:p>
          </table:table-cell>
          <table:table-cell table:style-name="Tabla8.C2" office:value-type="float" office:value="20">
            <text:p text:style-name="P144">20</text:p>
          </table:table-cell>
          <table:table-cell table:style-name="Tabla8.D2" office:value-type="date" office:date-value="2021-09-30">
            <text:p text:style-name="P144">30/09/21</text:p>
          </table:table-cell>
        </table:table-row>
        <table:table-row>
          <table:table-cell table:style-name="Tabla8.A2" office:value-type="string">
            <text:p text:style-name="P144">CEPSA</text:p>
          </table:table-cell>
          <table:table-cell table:style-name="Tabla8.A2" office:value-type="string">
            <text:p text:style-name="P144">GASOLINA</text:p>
          </table:table-cell>
          <table:table-cell table:style-name="Tabla8.C2" office:value-type="float" office:value="15">
            <text:p text:style-name="P144">15</text:p>
          </table:table-cell>
          <table:table-cell table:style-name="Tabla8.D2" office:value-type="date" office:date-value="2021-09-26">
            <text:p text:style-name="P144">26/09/21</text:p>
          </table:table-cell>
        </table:table-row>
        <table:table-row>
          <table:table-cell table:style-name="Tabla8.A2" office:value-type="string">
            <text:p text:style-name="P144">CEPSA</text:p>
          </table:table-cell>
          <table:table-cell table:style-name="Tabla8.A2" office:value-type="string">
            <text:p text:style-name="P144">GASOLINA</text:p>
          </table:table-cell>
          <table:table-cell table:style-name="Tabla8.C2" office:value-type="float" office:value="43">
            <text:p text:style-name="P144">43</text:p>
          </table:table-cell>
          <table:table-cell table:style-name="Tabla8.D2" office:value-type="date" office:date-value="2021-09-21">
            <text:p text:style-name="P144">21/09/21</text:p>
          </table:table-cell>
        </table:table-row>
        <table:table-row>
          <table:table-cell table:style-name="Tabla8.A2" office:value-type="string">
            <text:p text:style-name="P144">CEPSA</text:p>
          </table:table-cell>
          <table:table-cell table:style-name="Tabla8.A2" office:value-type="string">
            <text:p text:style-name="P144">GASOLINA</text:p>
          </table:table-cell>
          <table:table-cell table:style-name="Tabla8.C2" office:value-type="float" office:value="44">
            <text:p text:style-name="P144">44</text:p>
          </table:table-cell>
          <table:table-cell table:style-name="Tabla8.D2" office:value-type="date" office:date-value="2021-09-21">
            <text:p text:style-name="P144">21/09/21</text:p>
          </table:table-cell>
        </table:table-row>
        <table:table-row>
          <table:table-cell table:style-name="Tabla8.A2" office:value-type="string">
            <text:p text:style-name="P144">AUTURCA S.A.</text:p>
          </table:table-cell>
          <table:table-cell table:style-name="Tabla8.A2" office:value-type="string">
            <text:p text:style-name="P144">GASOLINA</text:p>
          </table:table-cell>
          <table:table-cell table:style-name="Tabla8.C2" office:value-type="float" office:value="43">
            <text:p text:style-name="P144">43</text:p>
          </table:table-cell>
          <table:table-cell table:style-name="Tabla8.D2" office:value-type="date" office:date-value="2022-01-04">
            <text:p text:style-name="P144">04/01/22</text:p>
          </table:table-cell>
        </table:table-row>
        <table:table-row>
          <table:table-cell table:style-name="Tabla8.A2" office:value-type="string">
            <text:p text:style-name="P144">CANARY OIL </text:p>
          </table:table-cell>
          <table:table-cell table:style-name="Tabla8.A2" office:value-type="string">
            <text:p text:style-name="P144">GASOLINA</text:p>
          </table:table-cell>
          <table:table-cell table:style-name="Tabla8.C2" office:value-type="float" office:value="25">
            <text:p text:style-name="P144">25</text:p>
          </table:table-cell>
          <table:table-cell table:style-name="Tabla8.D2" office:value-type="date" office:date-value="2022-01-11">
            <text:p text:style-name="P144">11/01/22</text:p>
          </table:table-cell>
        </table:table-row>
        <table:table-row>
          <table:table-cell table:style-name="Tabla8.A2" office:value-type="string">
            <text:p text:style-name="P144">PRODALCA ESPAÑA S.A.</text:p>
          </table:table-cell>
          <table:table-cell table:style-name="Tabla8.A2" office:value-type="string">
            <text:p text:style-name="P144">GASOLINA</text:p>
          </table:table-cell>
          <table:table-cell table:style-name="Tabla8.C2" office:value-type="float" office:value="38">
            <text:p text:style-name="P144">38</text:p>
          </table:table-cell>
          <table:table-cell table:style-name="Tabla8.D2" office:value-type="date" office:date-value="2022-01-13">
            <text:p text:style-name="P144">13/01/22<text:soft-page-break/></text:p>
          </table:table-cell>
        </table:table-row>
        <table:table-row>
          <table:table-cell table:style-name="Tabla8.A2" office:value-type="string">
            <text:p text:style-name="P144">PRODALCA ESPAÑA S.A.</text:p>
          </table:table-cell>
          <table:table-cell table:style-name="Tabla8.A2" office:value-type="string">
            <text:p text:style-name="P144">GASOLINA</text:p>
          </table:table-cell>
          <table:table-cell table:style-name="Tabla8.C2" office:value-type="float" office:value="60.98">
            <text:p text:style-name="P144">60,98</text:p>
          </table:table-cell>
          <table:table-cell table:style-name="Tabla8.D2" office:value-type="date" office:date-value="2022-01-18">
            <text:p text:style-name="P144">18/01/22</text:p>
          </table:table-cell>
        </table:table-row>
        <table:table-row>
          <table:table-cell table:style-name="Tabla8.A2" office:value-type="string">
            <text:p text:style-name="P144">AUTURCA S.A</text:p>
          </table:table-cell>
          <table:table-cell table:style-name="Tabla8.A2" office:value-type="string">
            <text:p text:style-name="P144">GASOLINA</text:p>
          </table:table-cell>
          <table:table-cell table:style-name="Tabla8.C2" office:value-type="float" office:value="43">
            <text:p text:style-name="P144">43</text:p>
          </table:table-cell>
          <table:table-cell table:style-name="Tabla8.D2" office:value-type="date" office:date-value="2022-01-22">
            <text:p text:style-name="P144">22/01/22</text:p>
          </table:table-cell>
        </table:table-row>
        <table:table-row>
          <table:table-cell table:style-name="Tabla8.A2" office:value-type="string">
            <text:p text:style-name="P144">CANARY OIL</text:p>
          </table:table-cell>
          <table:table-cell table:style-name="Tabla8.A2" office:value-type="string">
            <text:p text:style-name="P144">GASOLINA</text:p>
          </table:table-cell>
          <table:table-cell table:style-name="Tabla8.C2" office:value-type="float" office:value="30">
            <text:p text:style-name="P144">30</text:p>
          </table:table-cell>
          <table:table-cell table:style-name="Tabla8.D2" office:value-type="date" office:date-value="2022-01-17">
            <text:p text:style-name="P144">17/01/22</text:p>
          </table:table-cell>
        </table:table-row>
        <table:table-row>
          <table:table-cell table:style-name="Tabla8.A2" office:value-type="string">
            <text:p text:style-name="P144">PRODALCA ESPAÑA S.A.</text:p>
          </table:table-cell>
          <table:table-cell table:style-name="Tabla8.A2" office:value-type="string">
            <text:p text:style-name="P144">GASOLINA</text:p>
          </table:table-cell>
          <table:table-cell table:style-name="Tabla8.C2" office:value-type="float" office:value="67.07">
            <text:p text:style-name="P144">67,07</text:p>
          </table:table-cell>
          <table:table-cell table:style-name="Tabla8.D2" office:value-type="date" office:date-value="2022-02-08">
            <text:p text:style-name="P144">08/02/22</text:p>
          </table:table-cell>
        </table:table-row>
      </table:table>
      <text:p text:style-name="P53">y una vez revisada la misma, se comprueba que continúa estando incompleta o incorrecta, al no haber justificado el importe de los 100,00 Euros concedidos en gastos por la adquisición de material escolar.</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6255184701230442039" text:style-name="L4">
        <text:list-item>
          <text:p text:style-name="P276">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Sexto.-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los antecedentes expuestos y demás normas de general y pertinente aplicación, y visto que **********, DNI n.º ***079***, con la documentación presentada ha realizado la actividad para la que fue concedida esta subvención de forma PARCIAL dentro del plazo establecido y por tanto ha dado cumplimiento de forma PARCIAL a la finalidad para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la cantidad de 500,00 EUROS, correspondientes a la subvención concedida para gastos por alquiler de la vivienda, debiendo ser reintegrada la cantidad de 100,00 Euros, de la cantidad no justificada con destino a la adquisición de material escolar, más los intereses de demora resultantes.</text:p>
      <text:p text:style-name="P53">Visto el Informe sobre el control financiero de esta subvención emitido por el Departamento de Subvenciones con fecha 19/12/2024 de este Ayuntamiento de Mogán en el que se concluye que: </text:p>
      <text:p text:style-name="P53">1.- Que según la información contable obtenida del aplicativo SICALWIN, se acredita que el día 05/04/2022 el Ayuntamiento de Mogán procedió a realizar el pago por la totalidad de la subvención concedida y por importe de SEISCIENTOS EUROS (600,00.-) a **********, con NIF n.º ***079***.</text:p>
      <text:p text:style-name="P53"><text:soft-page-break/>2.- Que JUSTIFICADO PARCIALMENTE la subvención por importe de SEISCIENTOS EUROS (600,00.-) concedida a **********, con NIF n.º ***079***, de tal forma que HA JUSTIFICADO LA SUBVENCIÓN DESTINADA A TRANSPORTE, por un importe de QUINIENTOS EUROS (500,00.-) NO HA JUSTIFICADO LA SUBVENCIÓN DESTINADA A MATERIAL TECNOLÓGICO Y OTROS, por un importe de CIEN EUROS (100,00.-)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 con NIF n.º ***079*** (05/04/2022),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100,00 EUROS en concepto de principal, correspondiente a la cantidad no empleada de la aportación dineraria concedida a Dª. **********, con NIF n.º ***079*** (05/04/2022), mediante acuerdo de la JGL y por importe de 6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8"><text:span text:style-name="T132"><text:tab/></text:span><text:span text:style-name="T151">La Junta de Gobierno Local, acuerda aprobar la propuesta emitida en los términos que se recogen precedentemente.</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7. Expte.: 11885/2024:Propuesta informe declarativo de la justificación PARCIAL de la subvención concedida E INICIO EXPEDIENTE REINTEGRO Dª. **********, NIF nº ***4917**.</text:span></text:span></text:p>
      <text:p text:style-name="P156"><text:span text:style-name="Strong_20_Emphasis"><text:span text:style-name="T12"/></text:span></text:p>
      <text:p text:style-name="P54"><text:tab/><text:span text:style-name="T279">“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text:span><text:soft-page-break/><text:span text:style-name="T279">de Régimen Local, el R.D. Lg. 781/1986, de 18 de abril, del Texto Refundido de las disposiciones legales<text:line-break/>vigentes en materia de Régimen Local, y otras normas de concordante aplicación </text:span></text:p>
      <text:p text:style-name="P57">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0/01/2025. </text:p>
      <text:p text:style-name="P60">En uso de la competencia que me atribuye , y vistos los siguientes</text:p>
      <text:p text:style-name="P59">ANTECEDENTES DE HECHOS</text:p>
      <text:p text:style-name="P57"><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7"><text:span text:style-name="T2">Segundo.- </text:span>Mediante acuerdo de la Junta de Gobierno Local de fecha 22/03/2022, se concedió una subvención a Dª **********, con NIF número ***4917** con destino a , gastos de residencia escolar o alquiler de vivienda en estudios presenciales, y por gastos de material académico , por un importe de 1.200 EUROS. Todo ello al amparo de lo dispuesto en las bases y la convocatoria de subvenciones destinadas acubrir gastos de transporte, gastos de residencia escolar o alquiler de vivienda en estudios presenciales, y por gastos por estudios en modalidad presencial u online, de material tecnológico, libros de texto y material de impresión de uso académico.</text:p>
      <text:p text:style-name="P57"><text:span text:style-name="T2">Tercero.- </text:span>El abono de de dicha subvención por importe de 1.200 euros, se realizó de modo anticipado y según información de la contabilidad de este Ayuntamiento, se comprueba que el día 05/04/2022 fue pagada la misma.</text:p>
      <text:p text:style-name="P57"><text:span text:style-name="T2">Cuarto.- </text:span>El plazo para ejecutar los gastos de la actividad se estableció desde el 01/09/20214, hasta el 31/07/2022,<text:span text:style-name="T230"> </text:span>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7"><text:span text:style-name="T147">Quinto.-</text:span><text:span text:style-name="T132"> Con fecha de 31/10/2022, 29/11/2022 y 12/12/2022,Dª **********, con NIF número ***4917** , presenta documentación justificativa de la subvención concedida con entrada en el Registro General de Documentos Electrónicos número 2022/14987, 20222/16518 y 2022/17014, dentro del plazo concedido por la convocatoria de estas subvenciones, y una vez comprobado que la misma está incompleta, es por lo que tras no ser localizada se procede a publicar en el Boletín Oficial del Estado con fecha de 04/07/2024 se le concede un nuevo plazo de 10 días hábiles, advirtiéndole que, en caso de no hacerlo, se procederá al inicio de un procedimiento de reintegro.)</text:span></text:p>
      <text:p text:style-name="P67"><text:span text:style-name="T147">Sexto.- </text:span><text:span text:style-name="T132">Transcurrido el nuevo plazo concedido de 10 días hábiles, Dª **********, con NIF número ***4917**, no presenta documentación alguna para justificar esta subvención.</text:span></text:p>
      <text:p text:style-name="P29"/>
      <text:p text:style-name="P60">La documentación presentada dentro del plazo de justificación ha sido la siguiente, en la que se acredita el gasto por importe de 1.100,00 Euros por el pago de alquiler durante el curso académico. </text:p>
      <table:table table:name="Tabla9" table:style-name="Tabla9">
        <table:table-column table:style-name="Tabla9.A"/>
        <table:table-column table:style-name="Tabla9.B"/>
        <table:table-column table:style-name="Tabla9.C"/>
        <table:table-column table:style-name="Tabla9.D" table:number-columns-repeated="2"/>
        <table:table-column table:style-name="Tabla9.F"/>
        <table:table-row>
          <table:table-cell table:style-name="Tabla9.A1" office:value-type="string">
            <text:p text:style-name="P152">FECHA EMISIÓN</text:p>
          </table:table-cell>
          <table:table-cell table:style-name="Tabla9.A1" office:value-type="string">
            <text:p text:style-name="P152">Nº FACTURA</text:p>
          </table:table-cell>
          <table:table-cell table:style-name="Tabla9.A1" office:value-type="string">
            <text:p text:style-name="P152">PROVEDOR</text:p>
          </table:table-cell>
          <table:table-cell table:style-name="Tabla9.A1" office:value-type="string">
            <text:p text:style-name="P152">CONCEPTO</text:p>
          </table:table-cell>
          <table:table-cell table:style-name="Tabla9.A1" office:value-type="string">
            <text:p text:style-name="P152">IMPORTE</text:p>
          </table:table-cell>
          <table:table-cell table:style-name="Tabla9.F1" office:value-type="string">
            <text:p text:style-name="P152">FECHA PAGO </text:p>
          </table:table-cell>
        </table:table-row>
        <table:table-row>
          <table:table-cell table:style-name="Tabla9.A2" office:value-type="date" office:date-value="2021-09-09">
            <text:p text:style-name="P155">09/09/21</text:p>
          </table:table-cell>
          <table:table-cell table:style-name="Tabla9.B2" office:value-type="float" office:value="1">
            <text:p text:style-name="P155">1</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1-09-09">
            <text:p text:style-name="P155">09/09/21</text:p>
          </table:table-cell>
        </table:table-row>
        <table:table-row>
          <table:table-cell table:style-name="Tabla9.A2" office:value-type="date" office:date-value="2021-10-05">
            <text:p text:style-name="P155">05/10/21</text:p>
          </table:table-cell>
          <table:table-cell table:style-name="Tabla9.B2" office:value-type="float" office:value="2">
            <text:p text:style-name="P155">2</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1-10-05">
            <text:p text:style-name="P155">05/10/21</text:p>
          </table:table-cell>
        </table:table-row>
        <table:table-row>
          <table:table-cell table:style-name="Tabla9.A2" office:value-type="date" office:date-value="2021-11-03">
            <text:p text:style-name="P155">03/11/21</text:p>
          </table:table-cell>
          <table:table-cell table:style-name="Tabla9.B2" office:value-type="float" office:value="3">
            <text:p text:style-name="P155">3</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1-11-03">
            <text:p text:style-name="P155">03/11/21</text:p>
          </table:table-cell>
        </table:table-row>
        <table:table-row>
          <table:table-cell table:style-name="Tabla9.A2" office:value-type="date" office:date-value="2021-12-09">
            <text:p text:style-name="P155">09/12/21</text:p>
          </table:table-cell>
          <table:table-cell table:style-name="Tabla9.B2" office:value-type="float" office:value="4">
            <text:p text:style-name="P155">4</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1-12-09">
            <text:p text:style-name="P155">09/12/21</text:p>
          </table:table-cell>
        </table:table-row>
        <text:soft-page-break/>
        <table:table-row>
          <table:table-cell table:style-name="Tabla9.A2" office:value-type="date" office:date-value="2022-01-06">
            <text:p text:style-name="P155">06/01/22</text:p>
          </table:table-cell>
          <table:table-cell table:style-name="Tabla9.B2" office:value-type="float" office:value="5">
            <text:p text:style-name="P155">5</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1-06">
            <text:p text:style-name="P155">06/01/22</text:p>
          </table:table-cell>
        </table:table-row>
        <table:table-row>
          <table:table-cell table:style-name="Tabla9.A2" office:value-type="date" office:date-value="2022-02-06">
            <text:p text:style-name="P155">06/02/22</text:p>
          </table:table-cell>
          <table:table-cell table:style-name="Tabla9.B2" office:value-type="float" office:value="6">
            <text:p text:style-name="P155">6</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2-06">
            <text:p text:style-name="P155">06/02/22</text:p>
          </table:table-cell>
        </table:table-row>
        <table:table-row>
          <table:table-cell table:style-name="Tabla9.A2" office:value-type="date" office:date-value="2022-03-07">
            <text:p text:style-name="P155">07/03/22</text:p>
          </table:table-cell>
          <table:table-cell table:style-name="Tabla9.B2" office:value-type="float" office:value="7">
            <text:p text:style-name="P155">7</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3-07">
            <text:p text:style-name="P155">07/03/22</text:p>
          </table:table-cell>
        </table:table-row>
        <table:table-row>
          <table:table-cell table:style-name="Tabla9.A2" office:value-type="date" office:date-value="2022-04-01">
            <text:p text:style-name="P155">01/04/22</text:p>
          </table:table-cell>
          <table:table-cell table:style-name="Tabla9.B2" office:value-type="float" office:value="8">
            <text:p text:style-name="P155">8</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4-01">
            <text:p text:style-name="P155">01/04/22</text:p>
          </table:table-cell>
        </table:table-row>
        <table:table-row>
          <table:table-cell table:style-name="Tabla9.A2" office:value-type="date" office:date-value="2022-05-03">
            <text:p text:style-name="P155">03/05/22</text:p>
          </table:table-cell>
          <table:table-cell table:style-name="Tabla9.B2" office:value-type="float" office:value="9">
            <text:p text:style-name="P155">9</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5-03">
            <text:p text:style-name="P155">03/05/22</text:p>
          </table:table-cell>
        </table:table-row>
        <table:table-row>
          <table:table-cell table:style-name="Tabla9.A2" office:value-type="date" office:date-value="2022-06-06">
            <text:p text:style-name="P155">06/06/22</text:p>
          </table:table-cell>
          <table:table-cell table:style-name="Tabla9.B2" office:value-type="float" office:value="10">
            <text:p text:style-name="P155">10</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6-06">
            <text:p text:style-name="P155">06/06/22</text:p>
          </table:table-cell>
        </table:table-row>
        <table:table-row>
          <table:table-cell table:style-name="Tabla9.A2" office:value-type="date" office:date-value="2022-07-07">
            <text:p text:style-name="P155">07/07/22</text:p>
          </table:table-cell>
          <table:table-cell table:style-name="Tabla9.B2" office:value-type="float" office:value="11">
            <text:p text:style-name="P155">11</text:p>
          </table:table-cell>
          <table:table-cell table:style-name="Tabla9.C2" office:value-type="string">
            <text:p text:style-name="P155">MARÍA PAZ ZARATE PERAZA</text:p>
          </table:table-cell>
          <table:table-cell table:style-name="Tabla9.C2" office:value-type="string">
            <text:p text:style-name="P155">ALQUILER</text:p>
          </table:table-cell>
          <table:table-cell table:style-name="Tabla9.B2" office:value-type="float" office:value="225">
            <text:p text:style-name="P155">225</text:p>
          </table:table-cell>
          <table:table-cell table:style-name="Tabla9.F2" office:value-type="date" office:date-value="2022-07-07">
            <text:p text:style-name="P155">07/07/22</text:p>
          </table:table-cell>
        </table:table-row>
        <table:table-row>
          <table:table-cell table:style-name="Tabla9.C2" table:number-columns-spanned="4" office:value-type="string">
            <text:p text:style-name="P10"/>
          </table:table-cell>
          <table:covered-table-cell/>
          <table:covered-table-cell/>
          <table:covered-table-cell/>
          <table:table-cell table:style-name="Tabla9.C2" office:value-type="string">
            <text:p text:style-name="P151">TOTAL:</text:p>
          </table:table-cell>
          <table:table-cell table:style-name="Tabla9.F13" office:value-type="float" office:value="2475">
            <text:p text:style-name="P151">2475</text:p>
          </table:table-cell>
        </table:table-row>
      </table:table>
      <text:p text:style-name="P57">y una vez revisada la misma, se comprueba que continúa estando incompleta o incorrecta, al no haber justificado el importe de los 100,00 Euros concedidos en gastos por la adquisición de material escolar.</text:p>
      <text:p text:style-name="P59">CONSIDERACIONES JURÍDICAS</text:p>
      <text:p text:style-name="P29"><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29"><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29"><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60">..../....</text:p>
      <text:list xml:id="list1694184707401757786" text:style-name="L5">
        <text:list-item>
          <text:p text:style-name="P270">Incumplimiento de la obligación de justificación o la justificación insuficiente, en los términos establecidos en el artículo 30 de la Ley, y en su caso, en las normas reguladoras de la subvención.</text:p>
        </text:list-item>
      </text:list>
      <text:p text:style-name="P60">/...</text:p>
      <text:p text:style-name="P29"><text:span text:style-name="T147">Cuarto.</text:span><text:span text:style-name="T132">- Según el artículo 42 de la Ley 38/2003 de 17 de noviembre, General de Subvenciones, el procedimiento de reintegro de subvenciones se iniciará de oficio, como consecuencia de la propia </text:span><text:span text:style-name="T132">iniciativa del órgano concedente, teniendo como plazo máximo para resolver y notificar la resolución del procedimiento de reintegro 12 meses, desde la fecha del acuerdo de iniciación. </text:span></text:p>
      <text:p text:style-name="P57"><text:soft-page-break/><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7">Visto los antecedentes expuestos y demás normas de general y pertinente aplicación, y visto que Dª **********, con NIF número ***4917**,con la documentación presentada ha realizado la actividad para la que fue concedida esta subvención de forma PARCIAL dentro del plazo establecido y por tanto ha dado cumplimiento de forma PARCIAL a la finalidad para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la cantidad de 1.100,00 EUROS, debiendo ser reintegrada la diferencia por importe de 100,00 EUROS, más los intereses de demora resultantes. )</text:p>
      <text:p text:style-name="P60">Visto el Informe sobre el control financiero de esta subvención emitido por el Departamento de Subvenciones con fecha 21/01/2025 de este Ayuntamiento de Mogán en el que se concluye que: </text:p>
      <text:p text:style-name="P60">&lt;&lt;En base a la documentación obrante en el expediente y las comprobaciones realizadas, se concluye lo siguiente: </text:p>
      <text:p text:style-name="P60">1.- Que según la información contable obtenida del aplicativo SICALWIN, se acredita que el día 05/04/2022 el Ayuntamiento de Mogán procedió a realizar el pago por la totalidad de la subvención concedida y por importe de MIL DOSCIENTOS EUROS (1.200,00 euros) a Dª **********, con NIF número ***4917**</text:p>
      <text:p text:style-name="P60">2.- Que SE HA JUSTIFICADO PARCIALMENTE la subvención por importe de MIL DOSCIENTOS EUROS (1.200,00 euros) concedida a Dª **********, con NIF número ***4917**, de tal forma que: </text:p>
      <text:p text:style-name="P60">Se ha JUSTIFICADO la cantidad de MIL CIEN EUROS (1.100,00.-)</text:p>
      <text:p text:style-name="P60">NO SE HA JUSTIFICADO la cantidad de CIEN EUROS (100,00.-)</text:p>
      <text:p text:style-name="P60">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Dª **********, con NIF número ***4917** (05/04/2022), hasta la fecha del acuerdo de Junta de Gobierno Local en la que se acuerde el inicio del expediente de reintegro&gt;&gt; </text:p>
      <text:p text:style-name="P57">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7">En virtud del artículo 20º de la OGS y del Decreto número 3349/2023 de fecha 19 de junio esta competencia ha sido delegada a la Junta de Gobierno Local.</text:p>
      <text:p text:style-name="P57">A la vista de lo expuesto se realiza la siguiente:</text:p>
      <text:p text:style-name="P59">PROPUESTA DE INICIO DE EXPEDIENTE DE REINTEGRO</text:p>
      <text:p text:style-name="P29"><text:span text:style-name="T147">PRIMERO.- DECLARAR</text:span><text:span text:style-name="T132"> El inicio del expediente de reintegro, por importe de 100,00 EUROS en concepto de Gastos por compra de material tecnológico, libros de texto y material de impresión de uso académico en modalidad presencial (cuantía fija de 100 Euros) a concedida a Dª **********, con NIF número ***4917**mediante acuerdo de la JGL y por importe de 1.000,00 EUROS.</text:span></text:p>
      <text:p text:style-name="P57">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7"><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29"><text:span text:style-name="T147">TERCERO.-</text:span><text:span text:style-name="T132"> Notificar la presente Resolución de inicio de procedimiento de reintegro de conformidad con lo dispuesto en los artículos 40 a 44 de la Ley 39/2015 de 1 de octubre, del Procedimiento Administrativo Común de las Administraciones Públicas.</text:span></text:p>
      <text:p text:style-name="P57">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58"><text:soft-page-break/>La Concejala”</text:p>
      <text:p text:style-name="P49"><text:tab/><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8. Expte .: 12000/2024:Propuesta informe declarativo de la justificación PARCIAL de la subvención concedida E INICIO EXPEDIENTE REINTEGRO. de D. **********, con NIF número ***5133**.</text:span></text:span></text:p>
      <text:p text:style-name="P156"><text:span text:style-name="Strong_20_Emphasis"><text:span text:style-name="T11"/></text:span></text:p>
      <text:p text:style-name="P52"><text:tab/><text:span text:style-name="T227">“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0/01/2025. </text:p>
      <text:p text:style-name="P53">En uso de la competencia que me atribuye , y vistos los siguientes</text:p>
      <text:p text:style-name="P56">ANTECEDENTES DE HECHOS</text:p>
      <text:p text:style-name="P54"><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D. **********, con NIF número ***5133** con destino a financiar la ejecución de ESTUDIOS ENTRE 20 Y 40 KM YGASTOS POR COMPRA DE MATERIAL TECNOLÓGICO, LIBROS DE TEXTO Y MATERIAL DE IMPRESIÓN DE USO ACADÉMICO EN MODALIDAD PRESENCIAL, por un importe de 400,00 EUROS. Todo ello al amparo de lo dispuesto en las bases y la convocatoria de subvenciones destinadas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p>
      <text:p text:style-name="P54"><text:span text:style-name="T2">Tercero.- </text:span>El abono de de dicha subvención por importe de 400,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 Con fecha de 23/08/2021 y 27/10/2022, D. **********, con NIF número ***5133**, presenta documentación justificativa de la subvención concedida con entrada en el Registro General de Documentos Electrónicos número 12000/2021 y 14840/2022, dentro del plazo concedido por la convocatoria de estas subvenciones, y una vez comprobado que la misma está incompleta, es por lo que tras no ser localizado se procede a publicar en el Boletín Oficial del Estado con fecha de 04/07/2024 se </text:span><text:soft-page-break/><text:span text:style-name="T132">le concede un nuevo plazo de 10 días hábiles, advirtiéndole que, en caso de no hacerlo, se procederá al inicio de un procedimiento de reintegro.)</text:span></text:p>
      <text:p text:style-name="P66"><text:span text:style-name="T147">Sexto.- </text:span><text:span text:style-name="T132">Transcurrido el nuevo plazo concedido de 10 días hábiles D. **********, con NIF número ***5133**, no presenta documentación alguna para justificar esta subvención.</text:span></text:p>
      <text:p text:style-name="P70"/>
      <text:p text:style-name="P53">La documentación presentada dentro del plazo de justificación ha sido la siguiente, en la que se acredita el gasto por importe de 300,00 Euros por el pago de gasolina para el transporte durante el curso académico. </text:p>
      <table:table table:name="Tabla10" table:style-name="Tabla10">
        <table:table-column table:style-name="Tabla10.A"/>
        <table:table-column table:style-name="Tabla10.B"/>
        <table:table-column table:style-name="Tabla10.C"/>
        <table:table-column table:style-name="Tabla10.D"/>
        <table:table-column table:style-name="Tabla10.E"/>
        <table:table-row>
          <table:table-cell table:style-name="Tabla10.A1" office:value-type="string">
            <text:p text:style-name="P142">Nº FACTURA</text:p>
          </table:table-cell>
          <table:table-cell table:style-name="Tabla10.A1" office:value-type="string">
            <text:p text:style-name="P142">PROVEEDOR</text:p>
          </table:table-cell>
          <table:table-cell table:style-name="Tabla10.A1" office:value-type="string">
            <text:p text:style-name="P142">CONCEPTO</text:p>
          </table:table-cell>
          <table:table-cell table:style-name="Tabla10.A1" office:value-type="string">
            <text:p text:style-name="P142">IMPORTE</text:p>
          </table:table-cell>
          <table:table-cell table:style-name="Tabla10.E1" office:value-type="string">
            <text:p text:style-name="P141">FECHA PAGO</text:p>
          </table:table-cell>
        </table:table-row>
        <table:table-row>
          <table:table-cell table:style-name="Tabla10.A2" office:value-type="string">
            <text:p text:style-name="P145">AX-1501</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63">
            <text:p text:style-name="P145">63</text:p>
          </table:table-cell>
          <table:table-cell table:style-name="Tabla10.E2" office:value-type="date" office:date-value="2022-03-21">
            <text:p text:style-name="P144">21/03/22</text:p>
          </table:table-cell>
        </table:table-row>
        <table:table-row>
          <table:table-cell table:style-name="Tabla10.A2" office:value-type="string">
            <text:p text:style-name="P145">AX-1674</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42.52">
            <text:p text:style-name="P145">42,52</text:p>
          </table:table-cell>
          <table:table-cell table:style-name="Tabla10.E2" office:value-type="date" office:date-value="2022-01-08">
            <text:p text:style-name="P144">08/01/22</text:p>
          </table:table-cell>
        </table:table-row>
        <table:table-row>
          <table:table-cell table:style-name="Tabla10.A2" office:value-type="string">
            <text:p text:style-name="P145">DC-6716</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46.83">
            <text:p text:style-name="P145">46,83</text:p>
          </table:table-cell>
          <table:table-cell table:style-name="Tabla10.E2" office:value-type="date" office:date-value="2202-03-13">
            <text:p text:style-name="P144">13/03/02</text:p>
          </table:table-cell>
        </table:table-row>
        <table:table-row>
          <table:table-cell table:style-name="Tabla10.A2" office:value-type="string">
            <text:p text:style-name="P145">AX-1610</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55.59">
            <text:p text:style-name="P145">55,59</text:p>
          </table:table-cell>
          <table:table-cell table:style-name="Tabla10.E2" office:value-type="date" office:date-value="2022-04-02">
            <text:p text:style-name="P144">02/04/22</text:p>
          </table:table-cell>
        </table:table-row>
        <table:table-row>
          <table:table-cell table:style-name="Tabla10.A2" office:value-type="string">
            <text:p text:style-name="P145">CX-1356</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30">
            <text:p text:style-name="P145">30</text:p>
          </table:table-cell>
          <table:table-cell table:style-name="Tabla10.E2" office:value-type="date" office:date-value="2022-03-28">
            <text:p text:style-name="P144">28/03/22</text:p>
          </table:table-cell>
        </table:table-row>
        <table:table-row>
          <table:table-cell table:style-name="Tabla10.A2" office:value-type="string">
            <text:p text:style-name="P145">AX-1387</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30">
            <text:p text:style-name="P145">30</text:p>
          </table:table-cell>
          <table:table-cell table:style-name="Tabla10.E2" office:value-type="date" office:date-value="2022-03-04">
            <text:p text:style-name="P144">04/03/22</text:p>
          </table:table-cell>
        </table:table-row>
        <table:table-row>
          <table:table-cell table:style-name="Tabla10.A2" office:value-type="string">
            <text:p text:style-name="P145">AX-1215</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40">
            <text:p text:style-name="P145">40</text:p>
          </table:table-cell>
          <table:table-cell table:style-name="Tabla10.E2" office:value-type="date" office:date-value="2022-02-10">
            <text:p text:style-name="P144">10/02/22</text:p>
          </table:table-cell>
        </table:table-row>
        <table:table-row>
          <table:table-cell table:style-name="Tabla10.A2" office:value-type="string">
            <text:p text:style-name="P145">CX-1051</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20">
            <text:p text:style-name="P145">20</text:p>
          </table:table-cell>
          <table:table-cell table:style-name="Tabla10.E2" office:value-type="date" office:date-value="2022-02-08">
            <text:p text:style-name="P144">08/02/22</text:p>
          </table:table-cell>
        </table:table-row>
        <table:table-row>
          <table:table-cell table:style-name="Tabla10.A2" office:value-type="string">
            <text:p text:style-name="P145">BC-7570</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54.29">
            <text:p text:style-name="P145">54,29</text:p>
          </table:table-cell>
          <table:table-cell table:style-name="Tabla10.E2" office:value-type="date" office:date-value="2022-03-02">
            <text:p text:style-name="P144">02/03/22</text:p>
          </table:table-cell>
        </table:table-row>
        <table:table-row>
          <table:table-cell table:style-name="Tabla10.A2" office:value-type="string">
            <text:p text:style-name="P145">CX-1161</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40">
            <text:p text:style-name="P145">40</text:p>
          </table:table-cell>
          <table:table-cell table:style-name="Tabla10.E2" office:value-type="date" office:date-value="2022-02-24">
            <text:p text:style-name="P144">24/02/22</text:p>
          </table:table-cell>
        </table:table-row>
        <table:table-row>
          <table:table-cell table:style-name="Tabla10.A2" office:value-type="string">
            <text:p text:style-name="P145">AX-1178</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30">
            <text:p text:style-name="P145">30</text:p>
          </table:table-cell>
          <table:table-cell table:style-name="Tabla10.E2" office:value-type="date" office:date-value="2022-02-07">
            <text:p text:style-name="P144">07/02/22</text:p>
          </table:table-cell>
        </table:table-row>
        <table:table-row>
          <table:table-cell table:style-name="Tabla10.A2" office:value-type="string">
            <text:p text:style-name="P145">AX-1164</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20">
            <text:p text:style-name="P145">20</text:p>
          </table:table-cell>
          <table:table-cell table:style-name="Tabla10.E2" office:value-type="date" office:date-value="2022-02-04">
            <text:p text:style-name="P144">04/02/22</text:p>
          </table:table-cell>
        </table:table-row>
        <table:table-row>
          <table:table-cell table:style-name="Tabla10.D2" office:value-type="float" office:value="10022614">
            <text:p text:style-name="P145">10022614</text:p>
          </table:table-cell>
          <table:table-cell table:style-name="Tabla10.A2" office:value-type="string">
            <text:p text:style-name="P145">DISA</text:p>
          </table:table-cell>
          <table:table-cell table:style-name="Tabla10.A2" office:value-type="string">
            <text:p text:style-name="P145">COMBUSTIBLE</text:p>
          </table:table-cell>
          <table:table-cell table:style-name="Tabla10.D2" office:value-type="float" office:value="20">
            <text:p text:style-name="P145">20</text:p>
          </table:table-cell>
          <table:table-cell table:style-name="Tabla10.E2" office:value-type="date" office:date-value="2022-01-30">
            <text:p text:style-name="P144">30/01/22</text:p>
          </table:table-cell>
        </table:table-row>
        <table:table-row>
          <table:table-cell table:style-name="Tabla10.A2" office:value-type="string">
            <text:p text:style-name="P145">BC-7405</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36.89">
            <text:p text:style-name="P145">36,89</text:p>
          </table:table-cell>
          <table:table-cell table:style-name="Tabla10.E2" office:value-type="date" office:date-value="2022-01-22">
            <text:p text:style-name="P144">22/01/22</text:p>
          </table:table-cell>
        </table:table-row>
        <table:table-row>
          <table:table-cell table:style-name="Tabla10.A2" office:value-type="string">
            <text:p text:style-name="P145">CX-909</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30">
            <text:p text:style-name="P145">30</text:p>
          </table:table-cell>
          <table:table-cell table:style-name="Tabla10.E2" office:value-type="date" office:date-value="2022-01-11">
            <text:p text:style-name="P144">11/01/22</text:p>
          </table:table-cell>
        </table:table-row>
        <table:table-row>
          <table:table-cell table:style-name="Tabla10.A2" office:value-type="string">
            <text:p text:style-name="P145">AX-904</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46">
            <text:p text:style-name="P145">46</text:p>
          </table:table-cell>
          <table:table-cell table:style-name="Tabla10.E2" office:value-type="date" office:date-value="2022-01-07">
            <text:p text:style-name="P144">07/01/22</text:p>
          </table:table-cell>
        </table:table-row>
        <table:table-row>
          <table:table-cell table:style-name="Tabla10.D2" office:value-type="float" office:value="10013028">
            <text:p text:style-name="P145">10013028</text:p>
          </table:table-cell>
          <table:table-cell table:style-name="Tabla10.A2" office:value-type="string">
            <text:p text:style-name="P145">DISA</text:p>
          </table:table-cell>
          <table:table-cell table:style-name="Tabla10.A2" office:value-type="string">
            <text:p text:style-name="P145">COMBUSTIBLE</text:p>
          </table:table-cell>
          <table:table-cell table:style-name="Tabla10.D2" office:value-type="float" office:value="67.77">
            <text:p text:style-name="P145">67,77</text:p>
          </table:table-cell>
          <table:table-cell table:style-name="Tabla10.E2" office:value-type="date" office:date-value="2022-01-15">
            <text:p text:style-name="P144">15/01/22</text:p>
          </table:table-cell>
        </table:table-row>
        <table:table-row>
          <table:table-cell table:style-name="Tabla10.A2" office:value-type="string">
            <text:p text:style-name="P145">AC-8874</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45">
            <text:p text:style-name="P145">45</text:p>
          </table:table-cell>
          <table:table-cell table:style-name="Tabla10.E2" office:value-type="date" office:date-value="2021-12-18">
            <text:p text:style-name="P144">18/12/21<text:soft-page-break/></text:p>
          </table:table-cell>
        </table:table-row>
        <table:table-row>
          <table:table-cell table:style-name="Tabla10.A2" office:value-type="string">
            <text:p text:style-name="P145">AC-9016</text:p>
          </table:table-cell>
          <table:table-cell table:style-name="Tabla10.A2" office:value-type="string">
            <text:p text:style-name="P145">CANARY OIL S.L.</text:p>
          </table:table-cell>
          <table:table-cell table:style-name="Tabla10.A2" office:value-type="string">
            <text:p text:style-name="P145">COMBUSTIBLE</text:p>
          </table:table-cell>
          <table:table-cell table:style-name="Tabla10.D2" office:value-type="float" office:value="20">
            <text:p text:style-name="P145">20</text:p>
          </table:table-cell>
          <table:table-cell table:style-name="Tabla10.E2" office:value-type="date" office:date-value="2022-02-01">
            <text:p text:style-name="P144">01/02/22</text:p>
          </table:table-cell>
        </table:table-row>
        <table:table-row>
          <table:table-cell table:style-name="Tabla10.A2" table:number-columns-spanned="3" office:value-type="string">
            <text:p text:style-name="P7"/>
          </table:table-cell>
          <table:covered-table-cell/>
          <table:covered-table-cell/>
          <table:table-cell table:style-name="Tabla10.A2" office:value-type="string">
            <text:p text:style-name="P142">TOTAL</text:p>
          </table:table-cell>
          <table:table-cell table:style-name="Tabla10.E21" office:value-type="float" office:value="737.89">
            <text:p text:style-name="P141">737,89</text:p>
          </table:table-cell>
        </table:table-row>
      </table:table>
      <text:p text:style-name="P54">y una vez revisada la misma, se comprueba que continúa estando incompleta, al no haber justificado el importe de los 100,00 Euros concedidos en gastos por la adquisición de material escolar.</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1688216918019586067" text:style-name="L6">
        <text:list-item>
          <text:p text:style-name="P277">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los antecedentes expuestos y demás normas de general y pertinente aplicación, y visto que D. **********, con NIF número ***5133**, con la documentación presentada ha realizado la actividad para la que fue concedida esta subvención de forma PARCIAL dentro del plazo establecido y por tanto ha dado cumplimiento de forma PARCIAL a la finalidad para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la cantidad de 300,00 EUROS, debiendo ser reintegrada la diferencia por importe de 100 EUROS, más los intereses de demora resultantes.</text:p>
      <text:p text:style-name="P53">Visto el Informe sobre el control financiero de esta subvención emitido por el Departamento de Subvenciones con fecha 22/01/2025 de este Ayuntamiento de Mogán en el que se concluye que: </text:p>
      <text:p text:style-name="P53">&lt;&lt;En base a la documentación obrante en el expediente y las comprobaciones realizadas, se concluye lo siguiente: </text:p>
      <text:p text:style-name="P53"><text:soft-page-break/>1.- Que según la información contable obtenida del aplicativo SICALWIN, se acredita que el día 05/04/2022 el Ayuntamiento de Mogán procedió a realizar el pago por la totalidad de la subvención concedida y por importe de CUATROCIENTOS EUROS (400,00 euros) a D. **********, con NIF número ***5133**</text:p>
      <text:p text:style-name="P53">2.- Que SE HA JUSTIFICADO PARCIALMENTE la subvención por importe de CUATROCIENTOS EUROS (400,00 euros) concedida a D. **********, con NIF número ***5133**, de tal forma que: </text:p>
      <text:p text:style-name="P53">Se ha JUSTIFICADO la cantidad de TRESCIENTOS EUROS (300,00.-) </text:p>
      <text:p text:style-name="P53">NO SE HA JUSTIFICADO la cantidad de CIEN EUROS (100,00.-)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 **********, con NIF número ***5133** (05/04/2022),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100,00 EUROS en concepto de Gastos por compra de material tecnológico, libros de texto y material de impresión de uso académico en modalidad presencial (cuantía fija de 100 Euros) a concedida a D. **********, con NIF número ***5133**, mediante acuerdo de la JGL y por importe de 1.0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55">La Concejala.”</text:p>
      <text:p text:style-name="P49"><text:span text:style-name="T227"><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9. Expte.: 12006/2024. Propuesta de informe declarativo de LA NO JUSTIFICACIÓN de la subvención concedida E INICIO EXPEDIENTE REINTEGRO de Dª. **********, con NIF nº ***5166**.</text:span></text:span></text:p>
      <text:p text:style-name="P156"><text:span text:style-name="Strong_20_Emphasis"><text:span text:style-name="T11"/></text:span></text:p>
      <text:p text:style-name="P52"><text:tab/><text:span text:style-name="T227">“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text:soft-page-break/>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1/01/2025. </text:p>
      <text:p text:style-name="P53">En uso de la competencia que me atribuye , y vistos los siguientes</text:p>
      <text:p text:style-name="P56">ANTECEDENTES DE HECHOS</text:p>
      <text:p text:style-name="P54"><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Dª. **********, con NIF número ***5166** con destino a financiar la ejecución de cubrir gastos de transporte MODALIDAD PRESENCIAL SUPERIOR A 40KM, de material tecnológico, libros de texto y material de impresión de uso académico, por un importe de 60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54"><text:span text:style-name="T2">Tercero.- </text:span>El abono de de dicha subvención por importe de 600,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 Una vez comprobado que Dª. **********, con NIF número ***5166**, no presenta la documentación para justificar la subvención concedida dentro del plazo establecido en la convocatoria de estas subvenciones, es por lo que tras no ser localizada se procede a publicar en el Boletín Oficial del Estado con fecha de 04/07/2024 se le concede un nuevo plazo de 10 días hábiles, advirtiéndole que, en caso de no hacerlo, se procederá al inicio de un procedimiento de reintegro.</text:span></text:p>
      <text:p text:style-name="P66"><text:span text:style-name="T147">Sexto.- </text:span><text:span text:style-name="T132">Transcurrido el nuevo plazo concedido de 10 días HÁBILES, Dª. **********, con NIF número ***5166**, no presenta documentación alguna para justificar esta subvención.</text:span></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453902485700629617" text:style-name="L7">
        <text:list-item>
          <text:p text:style-name="P278">Incumplimiento de la obligación de justificación o la justificación insuficiente, en los términos establecidos en el artículo 30 de la Ley, y en su caso, en las normas reguladoras de la subvención.</text:p>
        </text:list-item>
      </text:list>
      <text:p text:style-name="P53"><text:soft-page-break/>/...</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los antecedentes expuestos y demás normas de general y pertinente aplicación, y visto que Dª. **********, con NIF número ***5166**, NO ha presentado documentación para justificar la actividad para la que fue concedida esta subvención y por tanto NO se puede considerar que haya dado cumplimiento a la finalidad para la que fue concedida esta subvención y NO se puede declarar esta subvención perfectamente justificada, ni se puede declarar que la documentación es la adecuada y correcta y por todo ello, debiendo ser reintegrada la totalidad de la subvención concedida por importe de 600,00 EUROS, más los intereses de demora resultantes.</text:p>
      <text:p text:style-name="P53">Visto el Informe sobre el control financiero de esta subvención emitido por el Departamento de Subvenciones con fecha 22/01/2025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5/04/2022 el Ayuntamiento de Mogán procedió a realizar el pago por la totalidad de la subvención concedida y por importe de SEISCIENTOS EUROS (600,00 euros) a Dª. **********, con NIF número ***5166**</text:p>
      <text:p text:style-name="P53">2.- Que NO SE HA JUSTIFICADO la subvención por importe de SEISCIENTOS EUROS (600,00 euros) concedida a Dª. **********, con NIF número ***5166**</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con NIF número ***5166** (05/04/2022),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SEISCIENTOS EUROS (600,00 ) en concepto de Gastos por compra de material tecnológico, libros de texto y material de impresión de uso académico en modalidad presencial (cuantía fija de 100 Euros) a concedida a Dª. **********, con NIF número ***5166**, mediante acuerdo de la JGL y por importe de 6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text:soft-page-break/>excepcionales del artículo 112 de la Ley 39/2015 de 1 de octubre, del Procedimiento Administrativo Común de las Admistraciones Públicas.</text:p>
      <text:p text:style-name="P55">La Concejala.”</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0. Expte.: 12015/2024:Propuesta informe declarativo de LA NO JUSTIFICACIÓN de la subvención concedida E INICIO EXPEDIENTE REINTEGRO de Dª. **********, con NIF nº ***5275**.</text:span></text:span></text:p>
      <text:p text:style-name="P156"><text:span text:style-name="Strong_20_Emphasis"><text:span text:style-name="T11"/></text:span></text:p>
      <text:p text:style-name="P52"><text:tab/><text:span text:style-name="T227">“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1/01/2025. </text:p>
      <text:p text:style-name="P53">En uso de la competencia que me atribuye , y vistos los siguientes</text:p>
      <text:p text:style-name="P56">ANTECEDENTES DE HECHOS</text:p>
      <text:p text:style-name="P54"><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Dª. **********, con NIF nº ***5275** con destino a cubrir gastos de alquiler de vivienda SUPERIOR A 350 en estudios presenciales, y por gastos por estudios en modalidad presencial u online, de material tecnológico, libros de texto y material de impresión de uso académico, por un importe de 1.200 EUROS. Todo ello al amparo de lo dispuesto en las bases y la convocatoria de subvenciones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p>
      <text:p text:style-name="P54"><text:span text:style-name="T2">Tercero.- </text:span>El abono de de dicha subvención por importe de 1.2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 Con fecha de 01/09/2022, Dª. **********, con NIF nº ***5275**, presenta documentación justificativa de la subvención concedida con entrada en el Registro General de Documentos Electrónicos número 12150/2022, dentro del plazo concedido por la convocatoria de estas subvenciones, y una vez comprobado que la misma está incompleta, es por lo que tras no ser localizada se procede a publicar en </text:span><text:soft-page-break/><text:span text:style-name="T132">el Boletín Oficial del Estado con fecha de 04/07/2024 se le concede un nuevo plazo de 15 días hábiles, para que presente la documentación que se le indica, advirtiéndole que, en caso de no hacerlo, se procederá al inicio de un procedimiento de reintegro.</text:span></text:p>
      <text:p text:style-name="P66"><text:span text:style-name="T147">Sexto.- </text:span><text:span text:style-name="T132">Transcurrido el nuevo plazo concedido de 15 días,Dª. **********, con NIF nº ***5275**, no presenta documentación alguna para justificar esta subvención.</text:span></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5858680832614847812" text:style-name="L8">
        <text:list-item>
          <text:p text:style-name="P279">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los antecedentes expuestos y demás normas de general y pertinente aplicación, y visto que Dª. **********, con NIF nº ***5275**, ha presentado documentación para justificar la actividad para la que fue concedida esta subvención pero está incompleta y por tanto NO se puede considerar que haya dado cumplimiento a la finalidad para la que fue concedida esta subvención y NO se puede declarar esta subvención perfectamente justificada, ni se puede declarar que la documentación es la adecuada y correcta y por todo ello, debiendo ser reintegrada la totalidad de la subvención concedida por importe de 1.200 EUROS, más los intereses de demora resultantes.</text:p>
      <text:p text:style-name="P70"/>
      <text:p text:style-name="P53">Visto el Informe sobre el control financiero de esta subvención emitido por el Departamento de Subvenciones con fecha 22/01/2025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5/04/2022 el Ayuntamiento de Mogán procedió a realizar el pago por la totalidad de la subvención concedida y por importe de MIL DOSCIENTOS EUROS (1.200,00 euros) a Dª. **********, con NIF nº ***5275**</text:p>
      <text:p text:style-name="P53">2.- Que NO SE HA JUSTIFICADO la subvención por importe de MILDOSCIENTOS EUROS (1.200,00 euros) concedida a Dª. **********, con NIF nº ***5275**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con NIF nº ***5275** (05/04/2022), hasta la fecha del acuerdo de Junta de Gobierno Local en la que se acuerde el inicio del expediente de reintegro&gt;&gt;</text:p>
      <text:p text:style-name="P54"><text:soft-page-break/>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MIL DOSCIENTOS EUROS (1.200 )en concepto de Gastos por compra de material tecnológico, libros de texto y material de impresión de uso académico en modalidad presencial (cuantía fija de 100 Euros) a concedida a Dª. **********, con NIF nº ***5275**, mediante acuerdo de la JGL y por importe de 1.2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55">La Concejala.”</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1. Expte.: 12020/2024:Propuesta informe declarativo de LA NO JUSTIFICACIÓN de la subvención concedida E INICIO EXPEDIENTE REINTEGRO de D. **********, con NIF nº ***7361**.</text:span></text:span></text:p>
      <text:p text:style-name="P156"><text:span text:style-name="Strong_20_Emphasis"><text:span text:style-name="T249"/></text:span></text:p>
      <text:p text:style-name="P52"><text:tab/><text:span text:style-name="T227">“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1/01/2025. </text:p>
      <text:p text:style-name="P53">En uso de la competencia que me atribuye , y vistos los siguientes</text:p>
      <text:p text:style-name="P56">ANTECEDENTES DE HECHOS</text:p>
      <text:p text:style-name="P54"><text:soft-page-break/><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D. **********, con NIF nº ***7361** con destino a financiar la ejecución de MODALIDAD PRESENCIAL cubrir gastos de transporte inferior a 20 km y por gastos por estudios en modalidad presencial u online, de material tecnológico, libros de texto y material de impresión de uso académico , por un importe de 300 EUROS. Todo ello al amparo de lo dispuesto en las bases y la convocatoria de subvenciones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p>
      <text:p text:style-name="P54"><text:span text:style-name="T2">Tercero.- </text:span>El abono de de dicha subvención por importe de 3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 Una vez comprobado que D. **********, con NIF nº ***7361**, no presenta la documentación para justificar la subvención concedida dentro del plazo establecido en la convocatoria de estas subvenciones, y una vez comprobado que la misma no está correcta o está incompleta, es por lo que tras no ser localizada se procede a publicar en el Boletín Oficial del Estado con fecha de 04/07/2024 se le concede un nuevo plazo de 15 días hábiles , para que presente la documentación que se le indica, advirtiéndole que, en caso de no hacerlo, se procederá al inicio de un procedimiento de reintegro.</text:span></text:p>
      <text:p text:style-name="P66"><text:span text:style-name="T147">Sexto.- </text:span><text:span text:style-name="T132">Transcurrido el nuevo plazo concedido de 15 días HÁBILESD. **********, con NIF nº ***7361**, no presenta documentación alguna para justificar esta subvención.</text:span></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3136999871934625853" text:style-name="L9">
        <text:list-item>
          <text:p text:style-name="P280">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los antecedentes expuestos y demás normas de general y pertinente aplicación, y visto que D. **********, con NIF nº ***7361**, NO ha presentado documentación para justificar la actividad para la que <text:soft-page-break/>fue concedida esta subvención y por tanto NO se puede considerar que haya dado cumplimiento a la finalidad para la que fue concedida esta subvención y NO se puede declarar esta subvención perfectamente justificada, ni se puede declarar que la documentación es la adecuada y correcta y por todo ello, debiendo ser reintegrada la totalidad de la subvención concedida por importe de 300 EUROS, más los intereses de demora resultantes.</text:p>
      <text:p text:style-name="P70"/>
      <text:p text:style-name="P53">Visto el Informe sobre el control financiero de esta subvención emitido por el Departamento de Subvenciones con fecha 22/01/2025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5/04/2022 el Ayuntamiento de Mogán procedió a realizar el pago por la totalidad de la subvención concedida y por importe de TRESCIENTOS EUROS (300,00 euros) a D. **********, con NIF nº ***7361**</text:p>
      <text:p text:style-name="P53">2.- Que NO SE HA JUSTIFICADO la subvención por importe de TRESCIENTOS EUROS (300,00 euros) concedida a D. **********, con NIF nº ***7361**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 con NIF número 42273615Y (05/04/2022),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TRESCIENTOS EUROS (300,00 ) en concepto de Gastos por compra de material tecnológico, libros de texto y material de impresión de uso académico en modalidad presencial (cuantía fija de 100 Euros) a concedida a D. **********, con NIF nº ***7361**, mediante acuerdo de la JGL y por importe de 3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55">La Concejala.”</text:p>
      <text:p text:style-name="P49"><text:soft-page-break/><text:span text:style-name="T227"><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2. Expte.: 12023/2024:Propuesta informe declarativo de LA NO JUSTIFICACIÓN de la subvención concedida E INICIO EXPEDIENTE REINTEGRO de D. **********, con NIF nº ***22396**.</text:span></text:span></text:p>
      <text:p text:style-name="P156"><text:span text:style-name="Strong_20_Emphasis"><text:span text:style-name="T249"/></text:span></text:p>
      <text:p text:style-name="P52"><text:tab/><text:span text:style-name="T227">“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1/01/2025. </text:p>
      <text:p text:style-name="P53">En uso de la competencia que me atribuye , y vistos los siguientes</text:p>
      <text:p text:style-name="P56">ANTECEDENTES DE HECHOS</text:p>
      <text:p text:style-name="P54"><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D. **********, con NIF nº ***22396** con destino a financiar la ejecución de ESTUDIOS ENTRE 20 Y 40 KM YGASTOS POR COMPRA DE MATERIAL TECNOLÓGICO, LIBROS DE TEXTO Y MATERIAL DE IMPRESIÓN DE USO ACADÉMICO EN MODALIDAD PRESENCIAL, por un importe de 400,00 EUROS. Todo ello al amparo de lo dispuesto en las bases y la convocatoria de subvenciones destinadas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text:p>
      <text:p text:style-name="P54"><text:span text:style-name="T2">Tercero.- </text:span>El abono de de dicha subvención por importe de 400,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 Una vez comprobado que D. **********, con NIF nº ***22396** no presenta la documentación para justificar la subvención concedida dentro del plazo establecido en la convocatoria de estas subvenciones, es por lo que en fecha de 19/02/2024, se le intenta notificar sin resultado, y se procede a publicar en el Boletín Oficial del Estado con fecha de 04/07/2024 se le concede un nuevo plazo de 15 días hábiles, advirtiéndole que, en caso de no hacerlo, se procederá al inicio de un procedimiento de reintegro.</text:span></text:p>
      <text:p text:style-name="P66"><text:span text:style-name="T147">Sexto.- </text:span><text:span text:style-name="T132">Transcurrido el nuevo plazo concedido de 15 días, D. **********, con NIF nº ***22396**, no presenta documentación alguna para justificar esta subvención.</text:span></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text:span><text:soft-page-break/><text:span text:style-name="T132">obligación de reintegrar las cantidades no justificadas en los términos previstos en la LGS, o la pérdida del derecho de la subvención, en el caso de ser post pagable.</text:span></text:p>
      <text:p text:style-name="P46"><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8419176542516695136" text:style-name="L10">
        <text:list-item>
          <text:p text:style-name="P281">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4">Visto los antecedentes expuestos y demás normas de general y pertinente aplicación, y visto que D. **********, con NIF nº ***22396**, con la documentación presentada de la subvención concedida, no ha dado cumplimiento a la finalidad para la que fue concedida esta subvención, pudiéndose declarar esta subvención NO JUSTIFICADA, considerando que NO podría quedar justificada la cantidad de 400 EUROS, debiendo ser reintegrada más los intereses de demora resultantes.</text:p>
      <text:p text:style-name="P70"/>
      <text:p text:style-name="P53">Visto el Informe sobre el control financiero de esta subvención emitido por el Departamento de Subvenciones con fecha 22/01/2025 de este Ayuntamiento de Mogán en el que se concluye que: </text:p>
      <text:p text:style-name="P53">&lt;&lt;En base a la documentación obrante en el expediente y las comprobaciones realizadas, se concluye lo siguiente:</text:p>
      <text:p text:style-name="P53">1.- Que según la información contable obtenida del aplicativo SICALWIN, se acredita que el día 05/04/2022 el Ayuntamiento de Mogán procedió a realizar el pago por la totalidad de la subvención concedida y por importe de CUATROCIENTOS EUROS (400,00 euros) a D. **********, con NIF nº ***22396** </text:p>
      <text:p text:style-name="P53">2.- Que NO SE HA JUSTIFICADO la subvención por importe de CUATROCIENTOS EUROS (400,00 euros) concedida a D. **********, con NIF nº ***22396**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 **********, con NIF nº ***22396** (05/04/2022),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oft-page-break/><text:span text:style-name="T147">PRIMERO.- DECLARAR</text:span><text:span text:style-name="T132"> El inicio del expediente de reintegro, por importe de CUATROCIENTOS EUROS (400,00 ) en concepto de Gastos por compra de material tecnológico, libros de texto y material de impresión de uso académico en modalidad presencial (cuantía fija de 100 Euros) a concedida a D. **********, con NIF nº ***22396** , mediante acuerdo de la JGL y por importe de 4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55">La Concejala.”</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3. Expte.: 365409/2021. Propuesta justificación TOTAL de la subvención en concurrencia competitiva destinada a los estudiantes del municipio de Mogán concedida a varios estudiantes, año 2021/22 de Dª. ********** con DNI n.***0740**.</text:span></text:span></text:p>
      <text:p text:style-name="P156"><text:span text:style-name="Strong_20_Emphasis"><text:span text:style-name="T11"/></text:span></text:p>
      <text:p text:style-name="P42"><text:span text:style-name="T156"><text:tab/></text:span><text:span text:style-name="T157">“EMILY DEL CARMEN QUINTANA RAMÍREZ, </text:span><text:span text:style-name="T158">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13 de diciembre, </text:span><text:span text:style-name="T154">cuyo contenido es el siguiente:</text:span></text:p>
      <text:p text:style-name="P41"><text:span text:style-name="T15">&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 <text:span text:style-name="T15">Subvenciones de este Ayuntamiento de Mogán (BOP nº91 de fecha 02/08/2021), en la que se</text:span> <text:span text:style-name="T15">establece que es competencia del órgano gestor de la tramitación de esta subvención la verificación del</text:span> <text:span text:style-name="T15">cumplimiento de las condiciones exigidas en el acuerdo de concesión en relación al expediente y asunto epigrafiados, tengo a bien emitir el siguiente;</text:span></text:p>
      <text:p text:style-name="P47">INFORME</text:p>
      <text:p text:style-name="P41"><text:span text:style-name="T16">Primero.- </text:span><text:span text:style-name="T15">Vista la documentación presentada por </text:span><text:span text:style-name="T16">Dª.</text:span> <text:span text:style-name="T155">********** </text:span><text:span text:style-name="T16">con DNI n.***0740** </text:span><text:span text:style-name="T15">, que a continuación se detalla, en relación a la justificación total de la subvención en concurrencia competitiva</text:span><text:span text:style-name="T132"> </text:span><text:span text:style-name="T15">destinada a los estudiantes del municipio de Mogán concedida a estudiantes, año 2021/22:</text:span></text:p>
      <text:list xml:id="list1771389285545039472" text:style-name="L11">
        <text:list-item>
          <text:p text:style-name="P291"><text:span text:style-name="T15">Registro General de Documentación Electrónica de esta entidad de fecha 18</text:span><text:span text:style-name="T153">/07/2024</text:span> <text:span text:style-name="T15">y número 2024/11250, presentada por </text:span><text:span text:style-name="T155">Dª.</text:span><text:span text:style-name="T132"> </text:span><text:span text:style-name="T155">********** con DNI n.***0740**, </text:span><text:span text:style-name="T153">que obran en el expediente.</text:span></text:p>
        </text:list-item>
      </text:list>
      <table:table table:name="Tabla11" table:style-name="Tabla11">
        <table:table-column table:style-name="Tabla11.A"/>
        <table:table-column table:style-name="Tabla11.B"/>
        <table:table-column table:style-name="Tabla11.C"/>
        <table:table-column table:style-name="Tabla11.D"/>
        <table:table-column table:style-name="Tabla11.E" table:number-columns-repeated="3"/>
        <table:table-row>
          <table:table-cell table:style-name="Tabla11.A1" office:value-type="string">
            <text:p text:style-name="P146">APELLIDOS</text:p>
          </table:table-cell>
          <table:table-cell table:style-name="Tabla11.A1" office:value-type="string">
            <text:p text:style-name="P146">NOMBRE</text:p>
          </table:table-cell>
          <table:table-cell table:style-name="Tabla11.A1" office:value-type="string">
            <text:p text:style-name="P146">NIF</text:p>
          </table:table-cell>
          <table:table-cell table:style-name="Tabla11.A1" office:value-type="string">
            <text:p text:style-name="P146">TOTAL VALORACIÓN CRITERIOS Y CONCESIÓN MATERIAL</text:p>
          </table:table-cell>
          <table:table-cell table:style-name="Tabla11.A1" office:value-type="string">
            <text:p text:style-name="P146">SUBVENCIÓN JUSTIFICADA</text:p>
          </table:table-cell>
          <table:table-cell table:style-name="Tabla11.A1" office:value-type="string">
            <text:p text:style-name="P146">SUBVENCIÓN REINTEGRADA</text:p>
          </table:table-cell>
          <table:table-cell table:style-name="Tabla11.G1" office:value-type="string">
            <text:p text:style-name="P146">CANTIDAD PENDIENTE</text:p>
          </table:table-cell>
        </table:table-row>
        <table:table-row>
          <table:table-cell table:style-name="Tabla11.A2" office:value-type="string">
            <text:p text:style-name="P148">**********</text:p>
          </table:table-cell>
          <table:table-cell table:style-name="Tabla11.A2" office:value-type="string">
            <text:p text:style-name="P148">**********</text:p>
          </table:table-cell>
          <table:table-cell table:style-name="Tabla11.A2" office:value-type="string">
            <text:p text:style-name="P148">***0740**</text:p>
          </table:table-cell>
          <table:table-cell table:style-name="Tabla11.D2" office:value-type="float" office:value="400">
            <text:p text:style-name="P147">400</text:p>
          </table:table-cell>
          <table:table-cell table:style-name="Tabla11.D2" office:value-type="float" office:value="0">
            <text:p text:style-name="P147">0</text:p>
          </table:table-cell>
          <table:table-cell table:style-name="Tabla11.D2" office:value-type="float" office:value="400">
            <text:p text:style-name="P147">400</text:p>
          </table:table-cell>
          <table:table-cell table:style-name="Tabla11.G2" office:value-type="float" office:value="0">
            <text:p text:style-name="P147">0</text:p>
          </table:table-cell>
        </table:table-row>
      </table:table>
      <text:p text:style-name="P46"><text:soft-page-break/><text:span text:style-name="T232">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47">ANTECEDENTES DE HECHO: </text:p>
      <text:p text:style-name="P41"><text:span text:style-name="T16">Primero.-</text:span> <text:span text:style-name="T15">Mediante acuerdo de la Junta de Gobierno Local de fecha </text:span><text:span text:style-name="T153">22/03/2022</text:span><text:span text:style-name="T15">, se concedió una subvención a </text:span><text:span text:style-name="T155">Dª.</text:span><text:span text:style-name="T132"> </text:span><text:span text:style-name="T155">********** con DNI n.***0740**, </text:span><text:span text:style-name="T153">con destino a financiar la ejecución de cubrir gastos estudios entre 20 y 40 km y gastos por compra de material tecnológico, libros de texto y material de impresión de uso académico en modalidad presencial, por un importe de 400,00 euros</text:span></text:p>
      <text:p text:style-name="P41"><text:line-break/><text:span text:style-name="T16">Segundo.-</text:span> <text:span text:style-name="T15">El abono de las citada subvención en el apartado primero, se realizó de modo anticipado y según información de la</text:span> <text:span text:style-name="T15">contabilidad de este Ayuntamiento, se comprueba que el día </text:span><text:span text:style-name="T153">05/04/2022</text:span><text:span text:style-name="T15">, fue pagada la misma.</text:span></text:p>
      <text:p text:style-name="P41"><text:line-break/><text:span text:style-name="T16">Tercero.-</text:span> <text:span text:style-name="T153">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41"><text:line-break/><text:span text:style-name="T16">Cuarto.-</text:span> <text:span text:style-name="T15">Las bases de estas subvenciones aprobada mediante acuerdo de la JGL de fecha 16/11/21, recoge en su apartado segundo que estas subvenciones tienen por objeto colaborar con los gastos relacionados con cubrir gastos de transporte, tanto público como privado, aéreo, terrestre o marítimos, para el traslado al centro de estudios, y </text:span><text:span text:style-name="T153">residencia escolar o el alquiler de la vivienda en la que el estudiante reside durante el curso académico en el caso de estudios presenciales, y por gastos de material tecnológico, libros de texto y material de impresión de uso académico.</text:span></text:p>
      <text:p text:style-name="P41"><text:span text:style-name="T15">En</text:span> <text:span text:style-name="T15">base</text:span> <text:span text:style-name="T15">a</text:span> <text:span text:style-name="T15">la</text:span> <text:span text:style-name="T15">documentación</text:span> <text:span text:style-name="T15">obrante</text:span> <text:span text:style-name="T15">en</text:span> <text:span text:style-name="T15">el</text:span> <text:span text:style-name="T15">expediente</text:span> <text:span text:style-name="T15">y</text:span> <text:span text:style-name="T15">las</text:span> <text:span text:style-name="T15">comprobaciones</text:span> <text:span text:style-name="T15">realizadas,</text:span> <text:span text:style-name="T15">se</text:span> <text:span text:style-name="T15">concluye que la</text:span> <text:span text:style-name="T15">subvención</text:span> <text:span text:style-name="T15">concedida</text:span> <text:span text:style-name="T15">a</text:span> <text:span text:style-name="T15">dicho beneficiario</text:span> <text:span text:style-name="T16">HA QUEDADO TOTALMENTE JUSTIFICADA.</text:span></text:p>
      <text:p text:style-name="P47">CONSIDERACIONES JURÍDICAS</text:p>
      <text:p text:style-name="P4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41"><text:span text:style-name="T234">Visto que </text:span><text:span text:style-name="T155">Dª.</text:span><text:span text:style-name="T132"> </text:span><text:span text:style-name="T155">********** con DNI n.***0740**</text:span><text:span text:style-name="T232"> </text:span><text:span text:style-name="T234">presenta reintegro de la subvención concedida,</text:span><text:span text:style-name="T132"> </text:span><text:span text:style-name="T153">para financiar gastos por</text:span><text:span text:style-name="T132"> </text:span><text:span text:style-name="T153">estudios entre 20 y 40 km y gastos por compra de material tecnológico, libros de texto y material de impresión de uso académico en modalidad presencial, por un importe de 400,00 euros.</text:span></text:p>
      <text:p text:style-name="P46">E<text:span text:style-name="T232">n virtud del artículo 20º de la OGS Decreto número 3347/2023 de fecha 19 de junio la competencia para resolver esta resolución, ha sido delegada a la Junta de Go</text:span>bierno Local.</text:p>
      <text:p text:style-name="P46">A la vista de lo expuesto es mi consideración que se puede <text:span text:style-name="T2">PROPONER:</text:span></text:p>
      <text:p text:style-name="P41"><text:span text:style-name="T16">PRIMERO.- ACEPTAR la documentación presentada por </text:span><text:span text:style-name="T155">Dª.</text:span><text:span text:style-name="T132"> </text:span><text:span text:style-name="T155">********** con DNI n.***0740**, </text:span><text:span text:style-name="T234">en relación a la resolución del acuerdo de JGL de fecha 22/03/2022, de la subvención concedida en concurrencia competitiva, destinada a los estudiantes del municipio de Mogán año 2021/22.</text:span></text:p>
      <text:p text:style-name="P41"><text:span text:style-name="T235">SEGUNDO - DECLARAR TOTALMENTE JUSTIFICADA CON EL REINTEGRO APORTADO </text:span><text:span text:style-name="T234">la subvención concedida mediante acuerdo de la JGL de fecha 22/03/2022 a</text:span><text:span text:style-name="T232"> </text:span><text:span text:style-name="T235">Dª.</text:span><text:span text:style-name="T232"> </text:span><text:span text:style-name="T155">********** </text:span><text:span text:style-name="T235">con DNI n.***0740**</text:span><text:span text:style-name="T234">, </text:span><text:span text:style-name="T153">para la colaboración con los gastos</text:span><text:span text:style-name="T132"> </text:span><text:span text:style-name="T153">por</text:span><text:span text:style-name="T132"> </text:span><text:span text:style-name="T153">estudios entre 20 y 40 km y gastos por compra de material tecnológico, libros de texto y material de impresión de uso académico en modalidad presencial, por un importe de 400,00 euros. </text:span></text:p>
      <text:p text:style-name="P40"><text:soft-page-break/><text:span text:style-name="T14">TERCERO.-</text:span> <text:span text:style-name="T14">NOTIFICAR</text:span> <text:span text:style-name="T13">la presente Resolución al interesado, de conformidad con lo dispuesto en los artículos 40 a 44 de la Ley 39/2015 de 01 de octubre, del Procedimiento Administrativo Común de las Administraciones Públicas, haciéndole saber </text:span><text:span text:style-name="T233">que</text:span> <text:span text:style-name="T13">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233">a</text:span><text:span text:style-name="T13">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46">No se podrá interponer recurso contencioso administrativo hasta <text:span text:style-name="T132">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46"><text:span text:style-name="T147">CUARTO- COMUNICAR </text:span><text:span text:style-name="T132">el resultado del acuerdo adoptado por el órgano competente a la Intervención General de esta entidad&gt;&gt;</text:span></text:p>
      <text:p text:style-name="P46">E<text:span text:style-name="T232">n virtud del artículo 20º de la OGS Decreto número 3347/2023 de fecha 19 de junio la competencia para resolver esta resolución, ha sido delegada a la Junta de Go</text:span>bierno Local.</text:p>
      <text:p text:style-name="P46"><text:span text:style-name="T132">A la vista de lo expuesto es mi consideración que se puede </text:span><text:span text:style-name="T147">PROPONER:</text:span></text:p>
      <text:p text:style-name="P41"><text:span text:style-name="T16">PRIMERO.- ACEPTAR la documentación presentada por </text:span><text:span text:style-name="T155">Dª.</text:span><text:span text:style-name="T132"> </text:span><text:span text:style-name="T155">********** con DNI n.***0740**, </text:span><text:span text:style-name="T234">en relación a la resolución del acuerdo de JGL de fecha 22/03/2022, de la subvención concedida en concurrencia competitiva, destinada a los estudiantes del municipio de Mogán año 2021/22.</text:span></text:p>
      <text:p text:style-name="P41"><text:span text:style-name="T235">SEGUNDO - DECLARAR TOTALMENTE JUSTIFICADA CON EL REINTEGRO APORTADO </text:span><text:span text:style-name="T234">la subvención concedida mediante acuerdo de la JGL de fecha 22/03/2022 a</text:span><text:span text:style-name="T232"> </text:span><text:span text:style-name="T235">Dª.</text:span><text:span text:style-name="T232"> </text:span><text:span text:style-name="T155">********** </text:span><text:span text:style-name="T235">con DNI n.***0740**</text:span><text:span text:style-name="T234">, </text:span><text:span text:style-name="T153">para la colaboración con los gastos</text:span><text:span text:style-name="T132"> </text:span><text:span text:style-name="T153">por</text:span><text:span text:style-name="T132"> </text:span><text:span text:style-name="T153">estudios entre 20 y 40 km y gastos por compra de material tecnológico, libros de texto y material de impresión de uso académico en modalidad presencial, por un importe de 400,00 euros. </text:span></text:p>
      <text:p text:style-name="P40"><text:span text:style-name="T14">TERCERO.-</text:span> <text:span text:style-name="T14">NOTIFICAR</text:span> <text:span text:style-name="T13">la presente Resolución al interesado, de conformidad con lo dispuesto en los artículos 40 a 44 de la Ley 39/2015 de 01 de octubre, del Procedimiento Administrativo Común de las Administraciones Públicas, haciéndole saber </text:span><text:span text:style-name="T233">que</text:span> <text:span text:style-name="T13">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233">a</text:span><text:span text:style-name="T13">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46">No se podrá interponer recurso contencioso administrativo hasta <text:span text:style-name="T132">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46"><text:span text:style-name="T147">CUARTO- COMUNICAR </text:span><text:span text:style-name="T132">el resultado del acuerdo adoptado por el órgano competente a la Intervención General de esta entidad.”</text:span></text:p>
      <text:p text:style-name="P49"><text:span text:style-name="T227"><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4. Expte.: 12021/2024:Propuesta informe declarativo de LA JUSTIFICACIÓN PARCIAL de la subvención concedida E INICIO EXPEDIENTE REINTEGRO de D. **********, con NIF nº ***4648**.</text:span></text:span></text:p>
      <text:p text:style-name="P156"><text:span text:style-name="Strong_20_Emphasis"><text:span text:style-name="T11"/></text:span></text:p>
      <text:p text:style-name="P52"><text:soft-page-break/><text:tab/><text:span text:style-name="T227">“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text:span><text:span text:style-name="T227">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con destino a los estudiantes del Municipio de Mogán, anualidad 2022 (nº expediente 365409/2021). Código en la BDNS 595469 , así como el Informe propuesta de LA NO JUSTIFICACIÓN elevado por el Instructor del procedimiento Cecilia Álamo Suárez de fecha 21/01/2025. </text:p>
      <text:p text:style-name="P53">En uso de la competencia que me atribuye , y vistos los siguientes</text:p>
      <text:p text:style-name="P56">ANTECEDENTES DE HECHOS</text:p>
      <text:p text:style-name="P54"><text:span text:style-name="T2">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54"><text:span text:style-name="T2">Segundo.- </text:span>Mediante acuerdo de la Junta de Gobierno Local de fecha 22/03/2022, se concedió una subvención a D. **********, con NIF nº ***4648** con destino a financiar la ejecución de cubrir gastos de transporte, gastos de residencia escolar o alquiler de vivienda en estudios presenciales, y por gastos por estudios en modalidad presencial u online, de material tecnológico, libros de texto y material de impresión de uso académico, por un importe de 1.2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54"><text:span text:style-name="T2">Tercero.- </text:span>El abono de de dicha subvención por importe de 1.200 euros, se realizó de modo anticipado y según información de la contabilidad de este Ayuntamiento, se comprueba que el día 05/04/2022 fue pagada la misma.</text:p>
      <text:p text:style-name="P54"><text:span text:style-name="T2">Cuarto.- </text:span>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text:span><text:span text:style-name="T132"> Con fecha de 20/06/2022 y 12/09/2022, D. **********, con NIF nº ***4648**, presenta documentación justificativa de la subvención concedida con entrada en el Registro General de Documentos Electrónicos número 8510/2022, 12526/2022, dentro del plazo concedido por la convocatoria de estas subvenciones, y una vez comprobado que la misma está incompleta,es por lo que tras no ser localizada se procede a publicar en el Boletín Oficial del Estado con fecha de 04/07/2024 se le concede un nuevo plazo de 15 días hábiles , para que presente la documentación que se le indica, advirtiéndole que, en caso de no hacerlo, se procederá al inicio de un procedimiento de reintegro.</text:span></text:p>
      <text:p text:style-name="P66"><text:span text:style-name="T147">Sexto.- </text:span><text:span text:style-name="T132">Transcurrido el nuevo plazo concedido de 15 días hábiles,D. **********, con NIF nº ***4648**, no presenta la documentación requerida para justificar la totalidad de esta subvención.</text:span></text:p>
      <text:p text:style-name="P56">CONSIDERACIONES JURÍDICAS</text:p>
      <text:p text:style-name="P46"><text:span text:style-name="T147">Primero.-</text:span><text:span text:style-name="T132">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6"><text:soft-page-break/><text:span text:style-name="T147">Tercero- </text:span><text:span text:style-name="T132">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2285755981580166820" text:style-name="L12">
        <text:list-item>
          <text:p text:style-name="P282">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text:span><text:span text:style-name="T132">-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54"><text:span text:style-name="T2">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53">Visto los antecedentes expuestos y demás normas de general y pertinente aplicación, y visto que D. **********, con NIF nº ***4648**, con la documentación presentada ha realizado la actividad para la que fue concedida esta subvención de forma PARCIAL dentro del plazo establecido y por tanto ha dado cumplimiento de forma PARCIAL a la finalidad para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la cantidad de 1.100 EUROS, debiendo ser reintegrada la diferencia por importe de 100 EUROS, más los intereses de demora resultantes.</text:p>
      <text:p text:style-name="P70"/>
      <text:p text:style-name="P53">Visto el Informe sobre el control financiero de esta subvención emitido por el Departamento de Subvenciones con fecha 22/01/2025 de este Ayuntamiento de Mogán en el que se concluye que: </text:p>
      <text:p text:style-name="P46"><text:span text:style-name="T132">&lt;&lt;En base a la documentación obrante en el expediente y las comprobaciones realizadas, se concluye lo </text:span>siguiente:</text:p>
      <text:p text:style-name="P46">1.- Que según la información contable obtenida del aplicativo SICALWIN, se acredita que el día 05/04/2022el Ayuntamiento de Mogán procedió a realizar el pago por la totalidad de la subvención concedida y por importe de <text:span text:style-name="T2">MIL DOSCIENTOS EUROS (1.200,00 euros) </text:span>a <text:span text:style-name="T132">D. **********, con NIF nº ***4648**</text:span></text:p>
      <text:p text:style-name="P46">2.- Que <text:span text:style-name="T2">SE HA JUSTIFICADO PARCIALMENTE </text:span>la subvención por importe de <text:span text:style-name="T2">MIL DOSCIENTOS EUROS (1.200,00 euros) </text:span>concedida a <text:span text:style-name="T132">D. **********, con NIF nº ***4648**</text:span>, de tal forma que:</text:p>
      <text:p text:style-name="P46">Se ha <text:span text:style-name="T2">JUSTIFICADO </text:span>la cantidad de <text:span text:style-name="T2">MIL CIEN EUROS (1.100,00.-)</text:span></text:p>
      <text:p text:style-name="P46"><text:span text:style-name="T2">NO SE HA JUSTIFICADO </text:span>la cantidad de <text:span text:style-name="T2">CIEN EUROS (100,00.-)</text:span></text:p>
      <text:p text:style-name="P46">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text:span text:style-name="T132">D. **********, con NIF nº ***4648** </text:span>(05/04/2022), hasta la fecha del acuerdo de Junta de <text:span text:style-name="T132">Junta de Gobierno Local en la que se acuerde el inicio del expediente de reintegro&gt;&gt;</text:span></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CIEN EUROS (100,00 ), en concepto de Gastos por compra de material tecnológico, libros de texto y material de impresión de </text:span><text:soft-page-break/><text:span text:style-name="T132">uso académico en modalidad presencial (cuantía fija de 100 Euros) a concedida a D. **********, con NIF nº ***4648**, mediante acuerdo de la JGL y por importe de 1.200,00 EUROS.</text:span></text:p>
      <text:p text:style-name="P54">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55">La Concejala.”</text:p>
      <text:p text:style-name="P62"><text:tab/>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5. Expte.: 18093/2024:Propuesta informe declarativo de la no justificación total de la subvención concedida, e inicio de expediente de reintegro de D. **********, DNI n.º ***5454**.</text:span></text:span></text:p>
      <text:p text:style-name="P156"><text:span text:style-name="Strong_20_Emphasis"><text:span text:style-name="T11"/></text:span></text:p>
      <text:p text:style-name="P177"><text:span text:style-name="T216"><text:tab/>“</text:span><text:span text:style-name="T5">Dª. EMILY DEL CARMEN QUINTANA RAMÍREZ,</text:span> Concejala Delegada en materia de Juventud y Educación, de este Ayuntamiento de Mogán según Decreto 3349/2023 de fecha 19 de<text:line-break/>junio en virtud de las disposiciones que le otorga la Ley 7/1985, de 2 de abril, reguladora de las Bases de Régimen Local, el R.D. Lg. 781/1986, de 18 de abril, del Texto Refundido de las disposiciones legales vigentes en materia de Régimen Local, y otras normas de concordante aplicación.</text:p>
      <text:p text:style-name="P206"><text:span text:style-name="T106"><text:tab/>En relación con el expediente correspondiente a la Convocatoria de Subvenciones en concurrencia competitiva </text:span><text:span text:style-name="T280">dirigida a estudiantes del municipio de Mogán, con destino a subvencionar parcialmente los gastos de transporte o alquiler de vivienda o residencia y de material de uso académico”.</text:span><text:span text:style-name="T106"> anualidad </text:span><text:span text:style-name="T108">2024</text:span><text:span text:style-name="T106"> (nº expediente 9810/</text:span><text:span text:style-name="T108">2023) cuyas bases generales</text:span><text:span text:style-name="T280"> Código en la BDNS 2.982), publicada en el BOP nº 102 de fecha 23/08/2023, </text:span><text:span text:style-name="T106">así como el Informe propuesta de LA NO JUSTIFICACIÓN elevado por el Instructor del procedimiento Cecilia Álamo Suárez de fecha 18/12/2024. </text:span></text:p>
      <text:p text:style-name="P184"/>
      <text:p text:style-name="P184">En uso de la competencia que me atribuye, y vistos los siguientes,</text:p>
      <text:p text:style-name="P184"/>
      <text:p text:style-name="P178"><text:soft-page-break/>ANTECEDENTES DE HECHOS</text:p>
      <text:p text:style-name="P179"/>
      <text:p text:style-name="P179"><text:span text:style-name="T110">Primero.- </text:span><text:span text:style-name="T107">En sesión ordinaria de la Junta de Gobierno Local de fecha 13/02/2024, fue adoptado acuerdo para la aprobación de la </text:span><text:span text:style-name="T64">Convocatoria </text:span><text:span text:style-name="T65">anticipada de subvenciones en concurrencia competitiva destinada a los estudiantes del municipio de Mogán curso 2023/24, </text:span><text:span text:style-name="T66">con una dotación presupuestaria de <text:s/>CIEN MIL EUROS (100.000€)</text:span></text:p>
      <text:p text:style-name="P186"/>
      <text:p text:style-name="P177"><text:span text:style-name="T344">Segundo.- </text:span><text:span text:style-name="T345">Con fecha de 20/03/2024, fue adoptado en sesión ordinaria de la Junta de Gobierno Local de este Ayuntamiento de Mogán, acuerdo para la concesión de una subvención a </text:span><text:span text:style-name="T348">D. **********, DNI n.º ***5454**</text:span><text:span text:style-name="T345"> por la cantidad de 450,00 EUROS y con destino a financiar la ejecución de</text:span><text:span text:style-name="T349"> </text:span><text:span text:style-name="T350">los </text:span><text:span text:style-name="T281"><text:s/></text:span><text:span text:style-name="T284">gastos para transporte y material académico en la modalidad presencial, entre 20 y 40 km.</text:span><text:span text:style-name="T282">, </text:span><text:span text:style-name="T351">todo ello al amparo de lo dispuesto en las bases y la convocatoria de subvenciones destinadas a cubrir gastos </text:span><text:span text:style-name="T229"><text:s/></text:span><text:span text:style-name="T283">de transporte o alquiler de vivienda o residencia y de material de uso académico”</text:span><text:span text:style-name="T351">, anualidad 2024.</text:span></text:p>
      <text:p text:style-name="P187"/>
      <text:p text:style-name="P181"><text:span text:style-name="T352">Tercero.- </text:span><text:span text:style-name="T346">El abono de esta subvención por importe de 450,00 <text:s/>EUROS, se realizó de modo anticipado y </text:span><text:span text:style-name="T347">según información contable de este Ayuntamiento, se comprueba que el día 02/04/2024 fue pagada la misma.</text:span></text:p>
      <text:p text:style-name="P182"/>
      <text:p text:style-name="P181"><text:span text:style-name="T354">Cuarto.- </text:span><text:span text:style-name="T218">El plazo para ejecutar los gastos de la actividad se estableció hasta el </text:span><text:span text:style-name="T219">31/07/</text:span><text:span text:style-name="T109">2024,</text:span><text:span text:style-name="T219"> debiendo quedar debidamente justificada antes de la finalización del día 31/07/</text:span><text:span text:style-name="T109">2024</text:span><text:span text:style-name="T220">,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188"><text:span text:style-name="Fuente_20_de_20_párrafo_20_predeter."><text:span text:style-name="T172"/></text:span></text:p>
      <text:p text:style-name="P193"><text:span text:style-name="Fuente_20_de_20_párrafo_20_predeter."><text:span text:style-name="T186">Quinto.- </text:span></text:span><text:span text:style-name="Fuente_20_de_20_párrafo_20_predeter."><text:span text:style-name="T188">Con fecha de 25/07/2</text:span></text:span><text:span text:style-name="Fuente_20_de_20_párrafo_20_predeter."><text:span text:style-name="T189">024, <text:s/></text:span></text:span><text:span text:style-name="Fuente_20_de_20_párrafo_20_predeter."><text:span text:style-name="T194"><text:s/></text:span></text:span><text:span text:style-name="Fuente_20_de_20_párrafo_20_predeter."><text:span text:style-name="T195">D. **********, DNI n.º ***5454**</text:span></text:span><text:span text:style-name="Fuente_20_de_20_párrafo_20_predeter."><text:span text:style-name="T188">,</text:span></text:span><text:span text:style-name="Fuente_20_de_20_párrafo_20_predeter."><text:span text:style-name="T187"> </text:span></text:span><text:span text:style-name="Fuente_20_de_20_párrafo_20_predeter."><text:span text:style-name="T190">presenta documentación justificativa de la subvención concedida con entrada en el Registro General de Documentos Electrónicos número 2024/11636, </text:span></text:span><text:span text:style-name="Fuente_20_de_20_párrafo_20_predeter."><text:span text:style-name="T191"><text:s/>dentro del plazo concedido por la convocatoria de estas subvenciones, y una vez comprobado que la misma está incompleta, es por lo que con fecha de 31/10/2024 se le concede</text:span></text:span><text:span text:style-name="Fuente_20_de_20_párrafo_20_predeter."><text:span text:style-name="T190"> </text:span></text:span><text:span text:style-name="Fuente_20_de_20_párrafo_20_predeter."><text:span text:style-name="T191">un nuevo plazo de 15 días, para que presente la documentación que se le indica, advirtiéndole que, en caso de no hacerlo, se procederá al inicio de un procedimiento de reintegro. </text:span></text:span></text:p>
      <text:p text:style-name="P193"><text:span text:style-name="Fuente_20_de_20_párrafo_20_predeter."><text:span text:style-name="T179"/></text:span></text:p>
      <text:p text:style-name="P193"><text:span text:style-name="Fuente_20_de_20_párrafo_20_predeter."><text:span text:style-name="T186">Sexto.- </text:span></text:span><text:span text:style-name="Fuente_20_de_20_párrafo_20_predeter."><text:span text:style-name="T192">Transcurrido el nuevo plazo concedido de 10 días,</text:span></text:span><text:span text:style-name="Fuente_20_de_20_párrafo_20_predeter."><text:span text:style-name="T196"> </text:span></text:span><text:span text:style-name="Fuente_20_de_20_párrafo_20_predeter."><text:span text:style-name="T197">D. **********, DNI n.º ***5454**</text:span></text:span><text:span text:style-name="Fuente_20_de_20_párrafo_20_predeter."><text:span text:style-name="T193">,</text:span></text:span><text:span text:style-name="Fuente_20_de_20_párrafo_20_predeter."><text:span text:style-name="T192"> NO presenta la documentación justificativa a la subvención concedida, </text:span></text:span><text:span text:style-name="Fuente_20_de_20_párrafo_20_predeter."><text:span text:style-name="T285">debiendo reintegrar la cantidad subvencionada por importe de <text:s/>450, 00 EUROS.</text:span></text:span></text:p>
      <text:p text:style-name="P195"><text:span text:style-name="Fuente_20_de_20_párrafo_20_predeter."><text:span text:style-name="T286"/></text:span></text:p>
      <text:p text:style-name="P180">CONSIDERACIONES JURÍDICAS</text:p>
      <text:p text:style-name="P180"/>
      <text:p text:style-name="P199"><text:span text:style-name="T253">Primero.-</text:span><text:span text:style-name="Fuente_20_de_20_párrafo_20_predeter."><text:span text:style-name="T298"> Considerando el artículo 30 de la LGS y el artículo 25 de la OGS, </text:span></text:span><text:span text:style-name="Fuente_20_de_20_párrafo_20_predeter."><text:span text:style-name="T303">que</text:span></text:span><text:span text:style-name="Fuente_20_de_20_párrafo_20_predeter."><text:span text:style-name="T298"> establecen la obligatoriedad del beneficiario de justificar la subvención y que la misma deberá ser </text:span></text:span><text:span text:style-name="Fuente_20_de_20_párrafo_20_predeter."><text:span text:style-name="T303">documentada mediante los documentos establecidos reglamentariamente en las bases de la convocatoria.</text:span></text:span></text:p>
      <text:p text:style-name="P193"><text:span text:style-name="Fuente_20_de_20_párrafo_20_predeter."><text:span text:style-name="T298"/></text:span></text:p>
      <text:p text:style-name="P200"><text:soft-page-break/><text:span text:style-name="Fuente_20_de_20_párrafo_20_predeter."><text:span text:style-name="T286">Segundo.- </text:span></text:span><text:span text:style-name="Fuente_20_de_20_párrafo_20_predeter."><text:span text:style-name="T288">Considerando e</text:span></text:span><text:span text:style-name="Fuente_20_de_20_párrafo_20_predeter."><text:span text:style-name="T294">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span></text:p>
      <text:p text:style-name="P194"/>
      <text:p text:style-name="P199"><text:span text:style-name="T253">Tercero.- </text:span><text:span text:style-name="T322">Considerando</text:span><text:span text:style-name="Fuente_20_de_20_párrafo_20_predeter."><text:span text:style-name="T298">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span></text:p>
      <text:p text:style-name="P196"><text:span text:style-name="Fuente_20_de_20_párrafo_20_predeter."><text:span text:style-name="T325"/></text:span></text:p>
      <text:p text:style-name="P196"><text:span text:style-name="Fuente_20_de_20_párrafo_20_predeter."><text:span text:style-name="T17">“..../....</text:span></text:span></text:p>
      <text:p text:style-name="P196"><text:span text:style-name="Fuente_20_de_20_párrafo_20_predeter."><text:span text:style-name="T325"/></text:span></text:p>
      <text:list xml:id="list2231038039256518011" text:style-name="L13">
        <text:list-item>
          <text:p text:style-name="P265"><text:span text:style-name="Fuente_20_de_20_párrafo_20_predeter."><text:span text:style-name="T17">Incumplimiento de la obligación de justificación o la justificación insuficiente, en los términos establecidos en el artículo 30 de la Ley, y en su caso, en las normas reguladoras de la subvención.</text:span></text:span></text:p>
        </text:list-item>
      </text:list>
      <text:p text:style-name="P196"><text:span text:style-name="Fuente_20_de_20_párrafo_20_predeter."><text:span text:style-name="T17">…/...”</text:span></text:span></text:p>
      <text:p text:style-name="P196"><text:span text:style-name="Fuente_20_de_20_párrafo_20_predeter."><text:span text:style-name="T231"/></text:span></text:p>
      <text:p text:style-name="P197"><text:span text:style-name="Fuente_20_de_20_párrafo_20_predeter."><text:span text:style-name="T295">Cuarto.- </text:span></text:span><text:span text:style-name="Fuente_20_de_20_párrafo_20_predeter."><text:span text:style-name="T296">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span></text:p>
      <text:p text:style-name="P197"><text:span text:style-name="Fuente_20_de_20_párrafo_20_predeter."><text:span text:style-name="T296"/></text:span></text:p>
      <text:p text:style-name="P198"><text:span text:style-name="T200">Visto los antecedentes expuestos y demás normas de general y pertinente aplicación, y visto que </text:span><text:span text:style-name="T198"><text:s/></text:span><text:span text:style-name="T199">D. **********, DNI n.º ***5454**</text:span><text:span text:style-name="T202">, </text:span><text:span text:style-name="T201">con la documentación presentada ha realizado la actividad para la que fue concedida esta subvención de forma PARCIAL, dentro del plazo establecido y por tanto ha dado cumplimiento de forma PARCIAL a la finalidad para que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text:s/>que sólo podría quedar justificada, <text:s/>por la entrega de </text:span><text:span text:style-name="T203">los justificantes de pago <text:s/>y sus facturas a nombre del estudiante y <text:s/>anexo IV, relativo a los gastos realizados, no quedando justificada la cantidad concedida de 450,00 €, </text:span><text:span text:style-name="T204">más los intereses de demora </text:span><text:span text:style-name="T297">resultantes</text:span><text:span text:style-name="T204">.</text:span></text:p>
      <text:p text:style-name="P204"/>
      <text:p text:style-name="P185">Visto el Informe sobre el control financiero de esta subvención emitido por el Departamento de Subvenciones con fecha 18/12/2024 de este Ayuntamiento de Mogán en el que se concluye que: <text:s/></text:p>
      <text:p text:style-name="P185"/>
      <text:p text:style-name="P185"><text:soft-page-break/>&lt;&lt;En base a la documentación obrante en el expediente y las comprobaciones realizadas, se concluye lo siguiente:</text:p>
      <text:p text:style-name="P185"><text:s/>1.- Que según la información contable obtenida del aplicativo SICALWIN, se acredita que el día 03/04//2024 el Ayuntamiento de Mogán procedió a realizar el pago por la totalidad de la subvención concedida y por importe de CUATROCIENTOS CINCUENTA EUROS (450,00.-) a <text:span text:style-name="T343"><text:s/></text:span><text:span text:style-name="T353">D. **********, DNI n.º ***5454**</text:span></text:p>
      <text:p text:style-name="P185"/>
      <text:p text:style-name="P185">2.- Que NO SE HA JUSTIFICADO LA SUBVENCIÓN por importe de CUATROCIENTOS CINCUENTA EUROS (450,00.-) concedida a <text:span text:style-name="T343"><text:s/></text:span><text:span text:style-name="T353">D. **********, DNI n.º ***5454**</text:span></text:p>
      <text:p text:style-name="P185"/>
      <text:p text:style-name="P185">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text:span text:style-name="T343"><text:s/></text:span><text:span text:style-name="T353">D. **********, DNI n.º ***5454** </text:span>(03/04/2024), hasta la fecha del acuerdo de Junta de Gobierno Local en la que se acuerde el inicio del expediente de reintegro&gt;&gt;</text:p>
      <text:p text:style-name="P189"><text:span text:style-name="Fuente_20_de_20_párrafo_20_predeter."><text:span text:style-name="T176"/></text:span></text:p>
      <text:p text:style-name="P201">El artículo 30 de la OGS expone que una vez justificada adecuadamente la subvención, se procederá a la aprobación de las mismas por el órgano concedente, en este caso caso y según el artículo 20 de la OGS, el órgano competente será la Alcaldía – Presidencia u órgano en quien delegue.</text:p>
      <text:p text:style-name="P205"/>
      <text:p text:style-name="P202">En virtud del artículo 20º de la OGS y del Decreto número 3349/2023 de fecha 19 de junio esta competencia ha sido delegada a la Junta de Gobierno Local.</text:p>
      <text:p text:style-name="P202"/>
      <text:p text:style-name="P203"/>
      <text:p text:style-name="P183">A la vista de lo expuesto se realiza la siguiente:</text:p>
      <text:p text:style-name="P183"/>
      <text:p text:style-name="P180">PROPUESTA DE INICIO DE EXPEDIENTE DE REINTEGRO</text:p>
      <text:p text:style-name="P180"/>
      <text:p text:style-name="P190"><text:span text:style-name="T152"><text:tab/>PRIMERO.- </text:span><text:span text:style-name="T205"><text:s/></text:span><text:span text:style-name="T208">DECLARAR</text:span><text:span text:style-name="T205"> El inicio del expediente de reintegro, por importe de 450,00 EUROS en concepto de principal, correspondiente a la cantidad no empleada de la aportación dineraria concedida a</text:span><text:span text:style-name="Fuente_20_de_20_párrafo_20_predeter."><text:span text:style-name="T209"> </text:span></text:span><text:span text:style-name="Fuente_20_de_20_párrafo_20_predeter."><text:span text:style-name="T211">D. **********, DNI n.º ***5454**</text:span></text:span><text:span text:style-name="Fuente_20_de_20_párrafo_20_predeter."><text:span text:style-name="T340">,</text:span></text:span><text:span text:style-name="T210"> </text:span><text:span text:style-name="Fuente_20_de_20_párrafo_20_predeter."><text:span text:style-name="T207"><text:s/>mediante acuerdo de la JGL y por importe de 450,00 EUROS.</text:span></text:span></text:p>
      <text:p text:style-name="P190"><text:span text:style-name="Fuente_20_de_20_párrafo_20_predeter."><text:span text:style-name="T206"><text:tab/></text:span></text:span><text:span text:style-name="Fuente_20_de_20_párrafo_20_predeter."><text:span text:style-name="T16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span></text:span></text:p>
      <text:p text:style-name="P177"><text:span text:style-name="T6"><text:tab/>SEGUNDO: CONCEDER</text:span><text:span text:style-name="T217"> al interesado un plazo de quince (15) días contados a partir del día siguiente a la notificación de la presente Resolución, para que pueda comparecer en el expediente de reintegro y realizar las alegaciones que tenga por convenientes. </text:span></text:p>
      <text:p text:style-name="P183"/>
      <text:p text:style-name="P192"><text:span text:style-name="T177"><text:tab/>TERCERO.-</text:span><text:span text:style-name="T173"> Notificar la presente Resolución de inicio de procedimiento de reintegro </text:span><text:span text:style-name="Fuente_20_de_20_párrafo_20_predeter."><text:span text:style-name="T180">de conformidad con lo dispuesto en los artículos 40 a 44 de la Ley 39/2015 de 1 de octubre, del Procedimiento Administrativo Común de las Administraciones Públicas.</text:span></text:span></text:p>
      <text:p text:style-name="P191"><text:soft-page-break/><text:span text:style-name="Fuente_20_de_20_párrafo_20_predeter."><text:span text:style-name="T212"><text:tab/>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span></text:span></text:p>
      <text:p text:style-name="P50"><text:span text:style-name="Strong_20_Emphasis"><text:span text:style-name="T261"><text:tab/></text:span></text:span><text:span text:style-name="T262">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6. Expte.: 18097/2024:Propuesta Informe declarativo de la no justificación total de la subvención concedida, e inicio de expediente de reintegro de Dª. **********, DNI n.º ***7288**.</text:span></text:span></text:p>
      <text:p text:style-name="P156"><text:span text:style-name="Strong_20_Emphasis"><text:span text:style-name="T11"/></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9/12/2024. </text:p>
      <text:p text:style-name="P53">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 20/03/2024,<text:span text:style-name="T236"> </text:span>se concedió una subvención<text:span text:style-name="T228"> </text:span>a Dª. **********, DNI n.º ***7288**<text:span text:style-name="T228">,</text:span> con destino a financiar la ejecución de la actividad subvencionada, consistiendo en el pago de los <text:span text:style-name="T2">gastos para material académico en la modalidad presencial con una distancia menor de 20 km,</text:span> por un importe de 350,00 Euros,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350,00 euros, se realizó de modo anticipado y según información de la contabilidad de este Ayuntamiento, se comprueba que el día 02/04/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 </text:span><text:span text:style-name="T132">No presenta documentación justificativa de la subvención concedida. Con fecha de 31/10/2024 se le concede un nuevo plazo de 15 días, para que presente la documentación que se le indica, advirtiéndole que, en caso de no hacerlo, se procederá al inicio de un procedimiento de reintegro. </text:span></text:p>
      <text:p text:style-name="P65"><text:soft-page-break/><text:span text:style-name="T147">Sexto.- </text:span><text:span text:style-name="T132">Transcurrido el nuevo plazo concedido de 10 días, Dª. **********, DNI n.º ***7288**, no presenta la documentación requerida.</text:span></text:p>
      <text:p text:style-name="P53">La documentación presentada dentro del plazo de justificación no acredita el gasto de manera que continúa estando incompleta, al no haber justificado el importe de los 350,00 Euros concedidos en gastos de transporte y gastos para la adquisición de material de uso académico, además de su correspondiente justificante de pago. </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6801873552831910952" text:style-name="L14">
        <text:list-item>
          <text:p text:style-name="P283">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 Dª. **********, DNI n.º ***7288**</text:span><text:span text:style-name="T147">, n</text:span><text:span text:style-name="T132">o presenta documentación justificativa de la subvención concedida y por tanto no ha dado cumplimiento a la justificación para la finalidad para la que fue concedida, </text:span></text:p>
      <text:p text:style-name="P54">pudiéndose declarar esta subvención <text:span text:style-name="T2">NO JUSTIFICADA, </text:span>considerando que sólo podría quedar justificada, por la entrega de <text:span text:style-name="T18">los justificantes de pago y sus facturas a nombre del estudiante y anexo IV, relativo a los gastos realizados, así como documento acreditativo que ha finalizado los estudios, </text:span><text:span text:style-name="T19">no quedando justificada la cantidad concedida de 350,00 . </text:span></text:p>
      <text:p text:style-name="P53">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4/03/2024 el Ayuntamiento de Mogán procedió a realizar el pago por la totalidad de la subvención concedida y por importe de TRESCIENTOS CINCUENTA EUROS (350,00.-) a Dª. **********, DNI n.º ***7288** . </text:p>
      <text:p text:style-name="P53">2.- Que NO SE HA JUSTIFICADO LA SUBVENCIÓN por importe de TRESCIENTOS CINCUENTA EUROS (350,00.-) concedida a Dª. **********, DNI n.º ***7288** .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DNI n.º ***7288** (04/03/2024),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text:soft-page-break/>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350,00 EUROS en concepto de principal, correspondiente a la cantidad no empleada de la aportación dineraria concedida a Dª. **********, DNI n.º ***7288**, mediante acuerdo de la JGL y por importe de 35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7. Expte.: 18101/2024:Propuesta informe declarativo de la no justificación total de la subvención concedida, e inicio de expediente de reintegro de Dª. ********** , DNI n.º ***5967**.</text:span></text:span></text:p>
      <text:p text:style-name="P156"><text:span text:style-name="Strong_20_Emphasis"><text:span text:style-name="T249"/></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9/12/2024. </text:p>
      <text:p text:style-name="P53">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 20/03/2024,<text:span text:style-name="T236"> </text:span>se concedió una subvención<text:span text:style-name="T228"> </text:span>a Dª. ********** , DNI n.º ***5967**<text:span text:style-name="T228">,</text:span> con destino a financiar la ejecución de la actividad <text:soft-page-break/>subvencionada, consistiendo en el pago de los <text:span text:style-name="T2">gastos para material académico en la modalidad no presencial -online,</text:span> por un importe de 400,00 Euros,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400,00 euros, se realizó de modo anticipado y según información de la contabilidad de este Ayuntamiento, se comprueba que el día 02/04/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6"><text:span text:style-name="T147">Quinto.- </text:span><text:span text:style-name="T132">No presenta documentación justificativa de la subvención concedida. Con fecha de 31/10/2024 se le concede un nuevo plazo de 15 días, para que presente la documentación que se le indica, advirtiéndole que, en caso de no hacerlo, se procederá al inicio de un procedimiento de reintegro. </text:span></text:p>
      <text:p text:style-name="P65"><text:span text:style-name="T147">Sexto.- </text:span><text:span text:style-name="T132">Transcurrido el nuevo plazo concedido de 10 días,Dª. ********** , DNI n.º ***5967**, no presenta la documentación requerida.</text:span></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4251147278818991475" text:style-name="L15">
        <text:list-item>
          <text:p text:style-name="P284">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Dª. ********** , DNI n.º ***5967**</text:span><text:span text:style-name="T147">, n</text:span><text:span text:style-name="T132">o presenta documentación justificativa de la subvención concedida y por tanto no ha dado cumplimiento a la justificación para la finalidad para la que fue concedida, </text:span></text:p>
      <text:p text:style-name="P54"><text:span text:style-name="T18">pudiéndose declarar esta subvención </text:span><text:span text:style-name="T19">NO JUSTIFICADA, </text:span><text:span text:style-name="T18">considerando que sólo podría quedar justificada, por la entrega de los justificantes de pago y sus facturas a nombre del estudiante y anexo IV, relativo a los gastos realizados, así como documento acreditativo que ha finalizado los estudios, </text:span><text:span text:style-name="T19">no quedando justificada la cantidad concedida de 400,00 . </text:span></text:p>
      <text:p text:style-name="P53">Visto el Informe sobre el control financiero de esta subvención emitido por el Departamento de Subvenciones con fecha 19/12/2024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4/03/2024 el Ayuntamiento de Mogán procedió a realizar el pago por la totalidad de la subvención concedida y por importe de CUATROCIENTOS EUROS (400,00.-) a Dª. ********** , DNI n.º ***5967**</text:p>
      <text:p text:style-name="P53">2.- Que NO SE HA JUSTIFICADO LA SUBVENCIÓN por importe de CUATROCIENTOS EUROS (400,00.-) concedida a Dª. ********** , DNI n.º ***5967** </text:p>
      <text:p text:style-name="P53"><text:soft-page-break/>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Dª. ********** , DNI n.º ***5967** (04/03/2024),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400,00 EUROS en concepto de principal, correspondiente a la cantidad no empleada de la aportación dineraria concedida a Dª. ********** , DNI n.º ***5967**, mediante acuerdo de la JGL y por importe de 40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49"><text:span text:style-name="T227"><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8. Expte.: 18100/2024:Propuesta informe declarativo de la no justificación total de la subvención concedida, e inicio de expediente de reintegro de Dª. ********** , DNI n.º **6284**.</text:span></text:span></text:p>
      <text:p text:style-name="P156"><text:span text:style-name="Strong_20_Emphasis"><text:span text:style-name="T11"/></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text:soft-page-break/>102 de fecha 23/08/2023, así como el Informe propuesta de LA NO JUSTIFICACIÓN elevado por el Instructor del procedimiento Cecilia Álamo Suárez de fecha 19/12/2024. </text:p>
      <text:p text:style-name="P53">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 20/03/2024,<text:span text:style-name="T236"> </text:span>se concedió una subvención<text:span text:style-name="T228"> </text:span>a Dª. ********** , DNI n.º **6284**<text:span text:style-name="T228">,</text:span> con destino a financiar la ejecución de la actividad subvencionada, consistiendo en el pago de los gastos para material académico en la modalidad presencial con una distancia menor de 20 km, por un importe de 350,00 Euros,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350,00 euros, se realizó de modo anticipado y según información de la contabilidad de este Ayuntamiento, se comprueba que el día 02/04/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5"><text:span text:style-name="T147">Quinto.- </text:span><text:span text:style-name="T132">No presenta documentación justificativa de la subvención concedida. Con fecha de 31/10/2024 se le concede un nuevo plazo de 15 días, para que presente la documentación que se le indica, advirtiéndole que, en caso de no hacerlo, se procederá al inicio de un procedimiento de reintegro. </text:span></text:p>
      <text:p text:style-name="P65"><text:span text:style-name="T147">Sexto.- </text:span><text:span text:style-name="T132">Transcurrido el nuevo plazo concedido de 10 días, Dª. ********** , DNI n.º **6284**, no presenta la documentación requerida.</text:span></text:p>
      <text:p text:style-name="P53">La documentación presentada dentro del plazo de justificación no acredita el gasto de manera que continúa estando incompleta, al no haber justificado el importe de los 350,00 Euros concedidos en gastos de transporte y gastos para la adquisición de material de uso académico, además de su correspondiente justificante de pago. </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1087028938801357876" text:style-name="L16">
        <text:list-item>
          <text:p text:style-name="P285">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 Dª. ********** , DNI n.º **6284**</text:span><text:span text:style-name="T147">, n</text:span><text:span text:style-name="T132">o presenta documentación justificativa de la subvención concedida y por </text:span><text:soft-page-break/><text:span text:style-name="T132">tanto no ha dado cumplimiento a la justificación para la finalidad para la que fue concedida, </text:span><text:span text:style-name="T159">pudiéndose declarar esta subvención </text:span><text:span text:style-name="T160">NO JUSTIFICADA, </text:span><text:span text:style-name="T159">considerando que sólo podría quedar justificada, por la entrega de los justificantes de pago y sus facturas a nombre del estudiante y anexo IV, relativo a los gastos realizados, así como documento acreditativo que ha finalizado los estudios, </text:span><text:span text:style-name="T160">no quedando justificada la cantidad concedida de 350,00 . </text:span></text:p>
      <text:p text:style-name="P53">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text:p>
      <text:p text:style-name="P53">1.- Que según la información contable obtenida del aplicativo SICALWIN, se acredita que el día 04/03/2024 el Ayuntamiento de Mogán procedió a realizar el pago por la totalidad de la subvención concedida y por importe de TRESCIENTOS CINCUENTA EUROS (350,00.-) a Dª. ********** , DNI n.º **6284**</text:p>
      <text:p text:style-name="P53">2.- Que NO SE HA JUSTIFICADO LA SUBVENCIÓN por importe de TRESCIENTOS CINCUENTA EUROS (350,00.-) concedida a Dª. ********** , DNI n.º **6284**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 DNI n.º **6284** (04/03/2024),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350,00 EUROS en concepto de principal, correspondiente a la cantidad no empleada de la aportación dineraria concedida a Dª. ********** , DNI n.º **6284**, mediante acuerdo de la JGL y por importe de 35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49"><text:span text:style-name="T227"><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soft-page-break/><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19. Expte: 18104/2024: Propuesta informe declarativo de la no justificación total de la subvención concedida, e inicio de expediente de reintegro Dª. **********, DNI n.º ***7140**.</text:span></text:span></text:p>
      <text:p text:style-name="P156"><text:span text:style-name="Strong_20_Emphasis"><text:span text:style-name="T11"/></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8/12/2024. </text:p>
      <text:p text:style-name="P53">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text:span text:style-name="T228"> </text:span>13/02/2024, se concedió una subvención<text:span text:style-name="T228"> </text:span>a Dª. **********, DNI n.º ***7140**, con destino a financiar la ejecución de la actividad subvencionada, consistiendo en el pago de <text:span text:style-name="T2">transporte y material académico,</text:span> por un importe de <text:span text:style-name="T2">600,00 Euros</text:span>,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600,00 euros, se realizó de modo anticipado y según información de la contabilidad de este Ayuntamiento, se comprueba que el día<text:span text:style-name="T228"> </text:span>29/02/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6"><text:span text:style-name="T147">Quinto.- </text:span><text:span text:style-name="T132">Con fecha de 30/07/2024 y </text:span><text:span text:style-name="T237">29/08/2024</text:span><text:span text:style-name="T132">, Dª. **********, DNI n.º ***7140**, presenta documentación justificativa de la subvención concedida con entrada en el Registro General de Documentos Electrónicos número 2024/11868 y 2024/13561,</text:span><text:span text:style-name="T228"> </text:span><text:span text:style-name="T132">dentro del plazo concedido por la convocatoria de estas subvenciones, y una vez comprobado que la misma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65"><text:span text:style-name="T147">Sexto.- </text:span><text:span text:style-name="T132">Transcurrido el nuevo plazo concedido de 10 días, Dª. **********, DNI n.º ***7140**, no presenta la documentación requerida.</text:span></text:p>
      <text:p text:style-name="P65"><text:span text:style-name="T132">La documentación presentada dentro del plazo de justificación ha sido la siguiente, en la que se acredita el gasto por importe de 310,89 Euros por el pago de </text:span><text:span text:style-name="T147">transporte </text:span><text:span text:style-name="T132">durante el curso académico. </text:span></text:p>
      <table:table table:name="Tabla12" table:style-name="Tabla12">
        <table:table-column table:style-name="Tabla12.A"/>
        <table:table-column table:style-name="Tabla12.B"/>
        <table:table-column table:style-name="Tabla12.C"/>
        <table:table-column table:style-name="Tabla12.D"/>
        <table:table-row>
          <table:table-cell table:style-name="Tabla12.A1" office:value-type="string">
            <text:p text:style-name="P149">CIF PROVEEDOR</text:p>
          </table:table-cell>
          <table:table-cell table:style-name="Tabla12.A1" office:value-type="string">
            <text:p text:style-name="P149">CONCEPTO</text:p>
          </table:table-cell>
          <table:table-cell table:style-name="Tabla12.A1" office:value-type="string">
            <text:p text:style-name="P149">IMPORTE</text:p>
          </table:table-cell>
          <table:table-cell table:style-name="Tabla12.D1" office:value-type="string">
            <text:p text:style-name="P149">Fecha pago </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50">
            <text:p text:style-name="P149">50</text:p>
          </table:table-cell>
          <table:table-cell table:style-name="Tabla12.D2" office:value-type="date" office:date-value="2023-11-04">
            <text:p text:style-name="P149">04/11/23</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25.02">
            <text:p text:style-name="P149">25,02</text:p>
          </table:table-cell>
          <table:table-cell table:style-name="Tabla12.D2" office:value-type="date" office:date-value="2023-11-07">
            <text:p text:style-name="P149">07/11/23</text:p>
          </table:table-cell>
        </table:table-row>
        <text:soft-page-break/>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39.01">
            <text:p text:style-name="P149">39,01</text:p>
          </table:table-cell>
          <table:table-cell table:style-name="Tabla12.D2" office:value-type="date" office:date-value="2023-11-29">
            <text:p text:style-name="P149">29/11/23</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20.01">
            <text:p text:style-name="P149">20,01</text:p>
          </table:table-cell>
          <table:table-cell table:style-name="Tabla12.D2" office:value-type="date" office:date-value="2023-11-22">
            <text:p text:style-name="P149">22/11/23</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30.01">
            <text:p text:style-name="P149">30,01</text:p>
          </table:table-cell>
          <table:table-cell table:style-name="Tabla12.D2" office:value-type="date" office:date-value="2023-11-10">
            <text:p text:style-name="P149">10/11/23</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50">
            <text:p text:style-name="P149">50</text:p>
          </table:table-cell>
          <table:table-cell table:style-name="Tabla12.D2" office:value-type="date" office:date-value="2023-11-04">
            <text:p text:style-name="P149">04/11/23</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50">
            <text:p text:style-name="P149">50</text:p>
          </table:table-cell>
          <table:table-cell table:style-name="Tabla12.D2" office:value-type="date" office:date-value="2023-11-15">
            <text:p text:style-name="P149">15/11/23</text:p>
          </table:table-cell>
        </table:table-row>
        <table:table-row>
          <table:table-cell table:style-name="Tabla12.A2" office:value-type="string">
            <text:p text:style-name="P149">CEPSA</text:p>
          </table:table-cell>
          <table:table-cell table:style-name="Tabla12.A2" office:value-type="string">
            <text:p text:style-name="P149">COMBUSTIBLE </text:p>
          </table:table-cell>
          <table:table-cell table:style-name="Tabla12.C2" office:value-type="float" office:value="46.84">
            <text:p text:style-name="P149">46,84</text:p>
          </table:table-cell>
          <table:table-cell table:style-name="Tabla12.D2" office:value-type="date" office:date-value="2024-01-26">
            <text:p text:style-name="P149">26/01/24</text:p>
          </table:table-cell>
        </table:table-row>
      </table:table>
      <text:p text:style-name="P53">y una vez revisada la misma, se comprueba que continúa estando incompleta, al no haber justificado el importe de los 600,00 Euros concedidos en gastos de transporte y material académico, además de su correspondiente justificante de pago. </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1619572288088151083" text:style-name="L17">
        <text:list-item>
          <text:p text:style-name="P286">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 Dª. **********, DNI n.º ***7140**</text:span><text:span text:style-name="T147">, </text:span><text:span text:style-name="T132">con la documentación presentada ha realizado la actividad para la que fue concedida esta subvención de forma PARCIAL, dentro del plazo establecido y por tanto ha dado cumplimiento de forma PARCIAL a la finalidad para que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text:span><text:span text:style-name="T159">por la entrega de los justificantes de pago y sus facturas a nombre del estudiante y anexo IV, relativo a los gastos realizados, </text:span><text:span text:style-name="T160">no quedando justificada la cantidad concedida de 289,11 . </text:span></text:p>
      <text:p text:style-name="P53"><text:soft-page-break/>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4/03/2024 el Ayuntamiento de Mogán procedió a realizar el pago por la totalidad de la subvención concedida y por importe de SEISCIENTOS EUROS (600,00 euros) a Dª. **********, DNI n.º ***7140**</text:p>
      <text:p text:style-name="P53">2.- Que SE HA JUSTIFICADO PARCIALMENTE la subvención por importe de SEISCIENTOS EUROS (600,00 euros) concedida a Dª. **********, DNI n.º ***7140** de tal forma que:</text:p>
      <text:p text:style-name="P53">Se ha JUSTIFICADO la cantidad de TRESCIENTOS DIEZ EUROS CON OCHENTA Y NUEVE CÉNTIMOS DE EURO (310,89.-) </text:p>
      <text:p text:style-name="P53">NO SE HA JUSTIFICADO la cantidad de DOSCIENTOS OCHENTA Y NUEVE EUROS CON ONCE CÉNTIMOS DE EURO (289,11.-)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DNI n.º ***7140** (04/03/2024),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DOCIENTOS OCHENTA Y NUEVE EUROS CON ONCE CÉNTIMOS (289,11 ) en concepto de principal, correspondiente a la cantidad no empleada de la aportación dineraria concedida a Dª. **********, DNI n.º ***7140**, mediante acuerdo de la JGL y por importe de 60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49"><text:tab/><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63"/>
      <text:p text:style-name="Text_20_body"><text:line-break/><text:tab/></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20. Expte: 18103/2024: Propuesta informe declarativo de la no justificación total de la subvención concedida, e inicio de expediente de reintegro de Dª. **********, DNI n.º ***5110**.</text:span></text:span></text:p>
      <text:p text:style-name="P156"><text:soft-page-break/><text:span text:style-name="Strong_20_Emphasis"><text:span text:style-name="T11"/></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8/12/2024. </text:p>
      <text:p text:style-name="P53">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text:span text:style-name="T228"> </text:span>13/02/2024, se concedió una subvención<text:span text:style-name="T228"> </text:span>a Dª. **********, DNI n.º ***5110**, <text:span text:style-name="T2">con destino a financiar la ejecución de la actividad subvencionada, consistiendo en el pago de</text:span> <text:span text:style-name="T2">residencia escolar o el alquiler de la vivienda en la que el estudiante reside durante el curso académico y gastos para la adquisición de material de uso académico, </text:span>por un importe de 1.200,00 Euros,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1.200,00 euros, se realizó de modo anticipado y según información de la contabilidad de este Ayuntamiento, se comprueba que el día<text:span text:style-name="T228"> </text:span>29/02/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6"><text:span text:style-name="T147">Quinto.- </text:span><text:span text:style-name="T132">Con fecha de 28/07/24, 29/08/24 Y 04/11/24 Dª. **********, DNI n.º ***5110**, presenta documentación justificativa de la subvención concedida con entrada en el Registro General de Documentos Electrónicos número 2024/11733,</text:span><text:span text:style-name="T228"> </text:span><text:span text:style-name="T132">2024/13558 y 2024/17198 dentro del plazo concedido por la convocatoria de estas subvenciones, y una vez comprobado que la misma no está correcta o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65"><text:span text:style-name="T147">Sexto.- </text:span><text:span text:style-name="T132">Transcurrido el nuevo plazo concedido de 10 días, Dª. **********, DNI n.º ***5110**, no presenta la documentación requerida.</text:span></text:p>
      <text:p text:style-name="P53">La documentación presentada dentro del plazo de justificación ha sido la siguiente, en la que se acredita el gasto por importe de 1.058,18 Euros por el pago de residencia escolar durante el curso académico. </text:p>
      <table:table table:name="Tabla13" table:style-name="Tabla13">
        <table:table-column table:style-name="Tabla13.A"/>
        <table:table-column table:style-name="Tabla13.B"/>
        <table:table-column table:style-name="Tabla13.C"/>
        <table:table-column table:style-name="Tabla13.D"/>
        <table:table-row>
          <table:table-cell table:style-name="Tabla13.A1" office:value-type="string">
            <text:p text:style-name="P149">CIF PROVEEDOR</text:p>
          </table:table-cell>
          <table:table-cell table:style-name="Tabla13.A1" office:value-type="string">
            <text:p text:style-name="P149">CONCEPTO</text:p>
          </table:table-cell>
          <table:table-cell table:style-name="Tabla13.A1" office:value-type="string">
            <text:p text:style-name="P149">IMPORTE</text:p>
          </table:table-cell>
          <table:table-cell table:style-name="Tabla13.D1" office:value-type="string">
            <text:p text:style-name="P149">Fecha pago </text:p>
          </table:table-cell>
        </table:table-row>
        <table:table-row>
          <table:table-cell table:style-name="Tabla13.A2" office:value-type="string">
            <text:p text:style-name="P149">B86458643 </text:p>
          </table:table-cell>
          <table:table-cell table:style-name="Tabla13.A2" office:value-type="string">
            <text:p text:style-name="P149">Alquiler </text:p>
          </table:table-cell>
          <table:table-cell table:style-name="Tabla13.A2" office:value-type="string">
            <text:p text:style-name="P149">529,09 euros </text:p>
          </table:table-cell>
          <table:table-cell table:style-name="Tabla13.D2" office:value-type="date" office:date-value="2023-10-01">
            <text:p text:style-name="P150">01/10/23</text:p>
          </table:table-cell>
        </table:table-row>
        <text:soft-page-break/>
        <table:table-row>
          <table:table-cell table:style-name="Tabla13.A2" office:value-type="string">
            <text:p text:style-name="P149">B86458643 </text:p>
          </table:table-cell>
          <table:table-cell table:style-name="Tabla13.A2" office:value-type="string">
            <text:p text:style-name="P149">Alquiler </text:p>
          </table:table-cell>
          <table:table-cell table:style-name="Tabla13.A2" office:value-type="string">
            <text:p text:style-name="P149">529,09 euros </text:p>
          </table:table-cell>
          <table:table-cell table:style-name="Tabla13.D2" office:value-type="date" office:date-value="2024-05-01">
            <text:p text:style-name="P150">01/05/24</text:p>
          </table:table-cell>
        </table:table-row>
      </table:table>
      <text:p text:style-name="P53">y una vez revisada la misma, se comprueba que continúa estando incompleta o incorrecta, al no haber justificado el importe de los 1.200,00 Euros concedidos en gastos por la adquisición de residencia escolar o el alquiler de la vivienda en la que el estudiante reside durante el curso académico y gastos para la adquisición de material de uso académico, además de su correspondiente justificante de pago. </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1975809433708654274" text:style-name="L18">
        <text:list-item>
          <text:p text:style-name="P287">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Dª. **********, DNI n.º ***5110**</text:span><text:span text:style-name="T147">, </text:span><text:span text:style-name="T132">con la documentación presentada ha realizado la actividad para la que fue concedida esta subvención de forma PARCIAL, dentro del plazo establecido y por tanto ha dado cumplimiento de forma PARCIAL a la finalidad para que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por la entrega de los justificantes de pago y sus facturas a nombre del estudiante y anexo IV, relativo a los gastos realizados,</text:span><text:span text:style-name="T159"> </text:span><text:span text:style-name="T160">no quedando justificada la cantidad concedida de 1.200,00 . </text:span></text:p>
      <text:p text:style-name="P53">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4/03/2024 el Ayuntamiento de Mogán procedió a realizar el pago por la totalidad de la subvención concedida y por importe de MIL DOSCIENTOS EUROS (1.200,00.-) a Dª. **********, DNI n.º ***5110**</text:p>
      <text:p text:style-name="P53">2.- Que SE HA JUSTIFICADO PARCIALMENTE la subvención por importe de MIL DOSCIENTOS EUROS (1.200,00.-) concedida a Dª. **********, DNI n.º ***5110**, de tal forma que: </text:p>
      <text:p text:style-name="P53">Se ha JUSTIFICADO la cantidad de MIL CINCUENTA Y OCHO EUROS CON DIECIOCHO CÉNTIMOS DE EURO (1.058,18.-) </text:p>
      <text:p text:style-name="P53">NO SE HA JUSTIFICADO la cantidad de CIENTO CUARENTA Y UN EUROS CON OCHENTA Y DOS CÉNTIMOS DE EURO (141,82.-)</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text:soft-page-break/>Dª. **********, DNI n.º ***5110** (04/03/2024),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CIENTO CUARENTA Y UN EURO CON OCHENTA Y DOS CÉNTIMOS (141,82 ) en concepto de principal, correspondiente a la cantidad no empleada de la aportación dineraria concedida aDª. **********, DNI n.º ***5110**, mediante acuerdo de la JGL y por importe de 60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158"><text:tab/>Considerando que la adopción de este acuerdo es competencia de esta Junta de Gobierno Local, en virtud de las delegaciones efectuadas por la Alcaldesa de este Ayuntamiento, mediante Decreto número 3347/2023, de 19 de junio.</text:p>
      <text:p text:style-name="P157"><text:span text:style-name="T184"><text:tab/></text:span><text:span text:style-name="T185">La Junta de Gobierno Local, acuerda aprobar la propuesta emitida en los términos que se recogen precedentemente.</text:span></text:p>
      <text:p text:style-name="P159"/>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21. Expte: 18105/2024: Propuesta informe declarativo de la no justificación total de la subvención concedida, e inicio de expediente de reintegro Dª. **********, DNI n.º ***7020**.</text:span></text:span></text:p>
      <text:p text:style-name="P156"><text:span text:style-name="Strong_20_Emphasis"><text:span text:style-name="T11"/></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text:span><text:span text:style-name="T227">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8/12/2024. </text:p>
      <text:p text:style-name="P53"><text:soft-page-break/>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text:span text:style-name="T228"> </text:span>13/02/2024, se concedió una subvención<text:span text:style-name="T228"> </text:span>a Dª. **********, DNI n.º ***7020** con destino a financiar la ejecución de la actividad subvencionada, consistiendo en el pago de los <text:span text:style-name="T2">gastos para transporte y material académico en la modalidad presencial y con una distancia superior a 40kms</text:span>, por un importe de 600,00 Euros, todo ello al amparo de lo dispuesto en las bases y la convocatoria de subvenciones destinadas a cubrir gastos de transporte o alquiler de vivienda o residencia y de material de uso académico, anualidad 2024</text:p>
      <text:p text:style-name="P54"><text:span text:style-name="T2">Tercero.-</text:span>El abono de de dicha subvención por importe de 600,00 euros, se realizó de modo anticipado y según información de la contabilidad de este Ayuntamiento, se comprueba que el día<text:span text:style-name="T228"> </text:span>29/02/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6"><text:span text:style-name="T147">Quinto.- </text:span><text:span text:style-name="T132">Con fecha de 30/07/2024, 08/07/2024 y 22/11/2024 Dª. **********, DNI n.º ***7020**, presenta documentación justificativa de la subvención concedida con entrada en el Registro General de Documentos Electrónicos número 2024/11915,</text:span><text:span text:style-name="T228"> </text:span><text:span text:style-name="T132">2024/10635 y 2024/18331 dentro del plazo concedido por la convocatoria de estas subvenciones, y una vez comprobado que la misma no está correcta o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65"><text:span text:style-name="T147">Sexto.- </text:span><text:span text:style-name="T132">Transcurrido el nuevo plazo concedido de 10 días, Dª. **********, DNI n.º ***7020**, no presenta la documentación requerida.</text:span></text:p>
      <text:p text:style-name="P65"><text:span text:style-name="T132">La documentación presentada dentro del plazo de justificación ha sido la siguiente, en la que se acredita el gasto por importe de 437,06 Euros por el pago de los gastos para transporte y material académico</text:span><text:span text:style-name="T147">. </text:span></text:p>
      <table:table table:name="Tabla14" table:style-name="Tabla14">
        <table:table-column table:style-name="Tabla14.A"/>
        <table:table-column table:style-name="Tabla14.B"/>
        <table:table-column table:style-name="Tabla14.C"/>
        <table:table-column table:style-name="Tabla14.D"/>
        <table:table-row>
          <table:table-cell table:style-name="Tabla14.A1" office:value-type="string">
            <text:p text:style-name="P149">CIF PROVEEDOR</text:p>
          </table:table-cell>
          <table:table-cell table:style-name="Tabla14.A1" office:value-type="string">
            <text:p text:style-name="P149">CONCEPTO</text:p>
          </table:table-cell>
          <table:table-cell table:style-name="Tabla14.A1" office:value-type="string">
            <text:p text:style-name="P149">IMPORTE</text:p>
          </table:table-cell>
          <table:table-cell table:style-name="Tabla14.D1" office:value-type="string">
            <text:p text:style-name="P149">Fecha pago </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25.01">
            <text:p text:style-name="P149">25,01</text:p>
          </table:table-cell>
          <table:table-cell table:style-name="Tabla14.D2" office:value-type="date" office:date-value="2023-11-22">
            <text:p text:style-name="P149">22/11/23</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50.01">
            <text:p text:style-name="P149">50,01</text:p>
          </table:table-cell>
          <table:table-cell table:style-name="Tabla14.D2" office:value-type="date" office:date-value="2024-12-01">
            <text:p text:style-name="P149">01/12/24</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10.02">
            <text:p text:style-name="P149">10,02</text:p>
          </table:table-cell>
          <table:table-cell table:style-name="Tabla14.D2" office:value-type="date" office:date-value="2024-11-30">
            <text:p text:style-name="P149">30/11/24</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55">
            <text:p text:style-name="P149">55</text:p>
          </table:table-cell>
          <table:table-cell table:style-name="Tabla14.D2" office:value-type="date" office:date-value="2023-12-26">
            <text:p text:style-name="P149">26/12/23</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45.05">
            <text:p text:style-name="P149">45,05</text:p>
          </table:table-cell>
          <table:table-cell table:style-name="Tabla14.D2" office:value-type="date" office:date-value="2024-01-02">
            <text:p text:style-name="P149">02/01/24</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56.17">
            <text:p text:style-name="P149">56,17</text:p>
          </table:table-cell>
          <table:table-cell table:style-name="Tabla14.D2" office:value-type="date" office:date-value="2024-03-15">
            <text:p text:style-name="P149">15/03/24</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35">
            <text:p text:style-name="P149">35</text:p>
          </table:table-cell>
          <table:table-cell table:style-name="Tabla14.D2" office:value-type="date" office:date-value="2024-04-15">
            <text:p text:style-name="P149">15/04/24</text:p>
          </table:table-cell>
        </table:table-row>
        <table:table-row>
          <table:table-cell table:style-name="Tabla14.A2" office:value-type="string">
            <text:p text:style-name="P149">A-38013600</text:p>
          </table:table-cell>
          <table:table-cell table:style-name="Tabla14.A2" office:value-type="string">
            <text:p text:style-name="P149">DISA MOGÁN </text:p>
          </table:table-cell>
          <table:table-cell table:style-name="Tabla14.C2" office:value-type="float" office:value="57.5">
            <text:p text:style-name="P149">57,5</text:p>
          </table:table-cell>
          <table:table-cell table:style-name="Tabla14.D2" office:value-type="date" office:date-value="2024-03-22">
            <text:p text:style-name="P149">22/03/24</text:p>
          </table:table-cell>
        </table:table-row>
        <table:table-row>
          <table:table-cell table:style-name="Tabla14.A2" office:value-type="string">
            <text:p text:style-name="P149">A-38013600</text:p>
          </table:table-cell>
          <table:table-cell table:style-name="Tabla14.A2" office:value-type="string">
            <text:p text:style-name="P149">AMAZON </text:p>
          </table:table-cell>
          <table:table-cell table:style-name="Tabla14.C2" office:value-type="float" office:value="39.9">
            <text:p text:style-name="P149">39,9</text:p>
          </table:table-cell>
          <table:table-cell table:style-name="Tabla14.D2" office:value-type="date" office:date-value="2023-07-25">
            <text:p text:style-name="P149">25/07/23</text:p>
          </table:table-cell>
        </table:table-row>
        <text:soft-page-break/>
        <table:table-row>
          <table:table-cell table:style-name="Tabla14.A2" office:value-type="string">
            <text:p text:style-name="P149">42875644X</text:p>
          </table:table-cell>
          <table:table-cell table:style-name="Tabla14.A2" office:value-type="string">
            <text:p text:style-name="P149">ARACELI BUENO LEÓN</text:p>
          </table:table-cell>
          <table:table-cell table:style-name="Tabla14.C2" office:value-type="float" office:value="63.4">
            <text:p text:style-name="P149">63,4</text:p>
          </table:table-cell>
          <table:table-cell table:style-name="Tabla14.D2" office:value-type="date" office:date-value="2023-09-26">
            <text:p text:style-name="P149">26/09/23</text:p>
          </table:table-cell>
        </table:table-row>
      </table:table>
      <text:p text:style-name="P65"><text:span text:style-name="T132">y una vez revisada la misma, se comprueba que continúa estando incompleta o incorrecta, al no haber justificado el importe de los 600,00 Euros concedidos para los </text:span><text:span text:style-name="T147">gastos de transporte y material académico en la modalidad presencial y con una distancia superior a 40kms, </text:span><text:span text:style-name="T132">además de su correspondiente justificante de pago. </text:span></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2703329274966525122" text:style-name="L19">
        <text:list-item>
          <text:p text:style-name="P288">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 Dª. **********, DNI n.º ***7020**</text:span><text:span text:style-name="T147">, </text:span><text:span text:style-name="T132">con la documentación presentada ha realizado la actividad para la que fue concedida esta subvención de forma PARCIAL, dentro del plazo establecido y por tanto ha dado cumplimiento de forma PARCIAL a la finalidad para que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por la entrega de </text:span><text:span text:style-name="T159">los justificantes de pago y sus facturas a nombre del estudiante y anexo IV, relativo a los gastos realizados, </text:span><text:span text:style-name="T160">no quedando justificada la cantidad concedida de 600,00 . </text:span></text:p>
      <text:p text:style-name="P53">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4/03/2024 el Ayuntamiento de Mogán procedió a realizar el pago por la totalidad de la subvención concedida y por importe de SEISCIENTOS EUROS (600,00.-) a Dª. **********, DNI n.º ***7020**</text:p>
      <text:p text:style-name="P53">2.- Que SE HA JUSTIFICADO PARCIALMENTE la subvención por importe de SEISCIENTOS EUROS (600,00 euros) concedida a Dª. **********, DNI n.º ***7020**, de tal forma que:</text:p>
      <text:p text:style-name="P53">Se ha JUSTIFICADO la cantidad de CUATROCIENTOS TREINTA Y SIETE EUROS CON SEIS CÉNTIMOS DE EURO (437,06.-) </text:p>
      <text:p text:style-name="P53"><text:soft-page-break/>NO SE HA JUSTIFICADO la cantidad de CIENTO SESENTA Y DOS EUROS CON NOVENTA Y CUATRO CÉNTIMOS DE EURO (162,94.-)</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DNI n.º ***7020** (04/03/2024), hasta la fecha del acuerdo de Junta de Gobierno Local en la que se acuerde el inicio del expediente de reintegro </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CIENTO SESENTA Y DOS EUROS CON NOVENA Y CUATRO CÉNTIMOS (162,94) en concepto de principal, correspondiente a la cantidad no empleada de la aportación dineraria concedida a Dª. **********, DNI n.º ***7020**, mediante acuerdo de la JGL y por importe de 60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49"><text:span text:style-name="T227"><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63"/>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22. Expte: 18108/2024:Propuesta informe declarativo de la no justificación total de la subvención concedida, e inicio de expediente de reintegrod Dª. **********, DNI n.º ***2523**.</text:span></text:span></text:p>
      <text:p text:style-name="P156"><text:span text:style-name="Strong_20_Emphasis"><text:span text:style-name="T11"/></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8/12/2024. </text:p>
      <text:p text:style-name="P53">En uso de la competencia que me atribuye, y vistos los siguientes,</text:p>
      <text:p text:style-name="P56"><text:soft-page-break/>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text:span text:style-name="T228"> </text:span>13/02/2024, se concedió una subvención<text:span text:style-name="T228"> </text:span>a Dª. **********, DNI n.º ***2523**, con destino a financiar la ejecución de la actividad subvencionada, consistiendo en el pago de <text:span text:style-name="T2">transporte y material académico,</text:span> por un importe de <text:span text:style-name="T2">600,00 Euros</text:span>,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600,00 euros, se realizó de modo anticipado y según información de la contabilidad de este Ayuntamiento, se comprueba que el día<text:span text:style-name="T228"> </text:span>29/02/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6"><text:span text:style-name="T147">Quinto.- </text:span><text:span text:style-name="T132">Con fecha de 19/06/24, </text:span><text:span text:style-name="T237">27/06/24 y 27/08/24</text:span><text:span text:style-name="T132">, Dª. **********, DNI n.º ***2523**, presenta documentación justificativa de la subvención concedida con entrada en el Registro General de Documentos Electrónicos número 2024/9539, 2024/10047 y 2024/13476,</text:span><text:span text:style-name="T228"> </text:span><text:span text:style-name="T132">dentro del plazo concedido por la convocatoria de estas subvenciones, y una vez comprobado que la misma no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66"><text:span text:style-name="T147">Sexto.- </text:span><text:span text:style-name="T132">Transcurrido el nuevo plazo concedido de 10 días, Dª. **********, DNI n.º ***2523**, no presenta la documentación requerida.</text:span></text:p>
      <text:p text:style-name="P54">La documentación presentada dentro del plazo de justificación continúa estando incompleta, al no haber justificado el importe de los 600,00 Euros concedidos en gastos de transporte y material académico, además de su correspondiente justificante de pago. </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5549286027609365679" text:style-name="L20">
        <text:list-item>
          <text:p text:style-name="P289">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oft-page-break/><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 Dª. **********, DNI n.º ***2523**</text:span><text:span text:style-name="T147">, </text:span><text:span text:style-name="T132">con la documentación presentada ha realizado la actividad para la que fue concedida esta subvención de forma PARCIAL, dentro del plazo establecido y por tanto ha dado cumplimiento de forma PARCIAL a la finalidad para que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por la entrega de</text:span><text:span text:style-name="T159"> los justificantes de pago, relativo a los gastos realizados, </text:span><text:span text:style-name="T160">no quedando justificada la cantidad concedida de 600,00 . </text:span></text:p>
      <text:p text:style-name="P53">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text:p>
      <text:p text:style-name="P53">1.- Que según la información contable obtenida del aplicativo SICALWIN, se acredita que el día 04/03/2024 el Ayuntamiento de Mogán procedió a realizar el pago por la totalidad de la subvención concedida y por importe de SEISCIENTOS EUROS (600,00.-) a Dª. **********, DNI n.º ***2523** .</text:p>
      <text:p text:style-name="P53">2.- Que NO SE HA JUSTIFICADO LA SUBVENCIÓN por importe de SEISCIENTOS EUROS (600,00.-) concedida a Dª. **********, DNI n.º ***2523** .</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DNI n.º ***2523** (04/03/2024),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pan text:style-name="T147">PRIMERO.- DECLARAR</text:span><text:span text:style-name="T132"> El inicio del expediente de reintegro, por importe de SEISCIENTOS EUROS (600,00 ), en concepto de principal, correspondiente a la cantidad no empleada de la aportación dineraria concedida a Dª. **********, DNI n.º ***2523**, mediante acuerdo de la JGL y por importe de 60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3"><text:soft-page-break/><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23. Expte: 18109/2024:Propuesta informe declarativo de la no justificación total de la subvención concedida, e inicio de expediente de reintegro de Dª. **********, DNI n.º ***5110**.</text:span></text:span></text:p>
      <text:p text:style-name="P156"><text:span text:style-name="Strong_20_Emphasis"><text:span text:style-name="T249"/></text:span></text:p>
      <text:p text:style-name="P52"><text:tab/><text:span text:style-name="T227">“Dª. 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54">En relación con el expediente correspondiente a la Convocatoria de Subvenciones en concurrencia competitiva dirigida a estudiantes del municipio de Mogán, con destino a subvencionar parcialmente los gastos de transporte o alquiler de vivienda o residencia y de material de uso académico. anualidad 2024 (nº expediente 9810/2023) cuyas bases generales Código en la BDNS 2.982), publicada en el BOP nº 102 de fecha 23/08/2023, así como el Informe propuesta de LA NO JUSTIFICACIÓN elevado por el Instructor del procedimiento Cecilia Álamo Suárez de fecha 18/12/2024. </text:p>
      <text:p text:style-name="P53">En uso de la competencia que me atribuye, y vistos los siguientes,</text:p>
      <text:p text:style-name="P56">ANTECEDENTES DE HECHOS</text:p>
      <text:p text:style-name="P54"><text:span text:style-name="T2">Primero.- </text:span>En sesión ordinaria de la Junta de Gobierno Local de fecha 13/02/2024, fue adoptado acuerdo para la aprobación de la Convocatoria anticipada de subvenciones en concurrencia competitiva destinada a los estudiantes del municipio de Mogán curso 2023/24, con una dotación presupuestaria de CIEN MIL EUROS (100.000)</text:p>
      <text:p text:style-name="P54"><text:span text:style-name="T2">Segundo.- </text:span>Mediante acuerdo de la Junta de Gobierno Local de fecha<text:span text:style-name="T228"> </text:span>13/02/2024, se concedió una subvención<text:span text:style-name="T228"> </text:span>a Dª. **********, DNI n.º ***5110**<text:span text:style-name="T228">,</text:span> con destino a financiar la ejecución de la actividad subvencionada, consistiendo en el pago de residencia escolar o el alquiler de la vivienda en la que el estudiante reside durante el curso académico y gastos para la adquisición de material de uso académico, por un importe de 1.200,00 Euros, todo ello al amparo de lo dispuesto en las bases y la convocatoria de subvenciones destinadas a cubrir gastos de transporte o alquiler de vivienda o residencia y de material de uso académico., anualidad 2024</text:p>
      <text:p text:style-name="P54"><text:span text:style-name="T2">Tercero.- </text:span>El abono de de dicha subvención por importe de 1.200,00 euros, se realizó de modo anticipado y según información de la contabilidad de este Ayuntamiento, se comprueba que el día<text:span text:style-name="T228"> </text:span>29/02/2024 fue pagada la misma.</text:p>
      <text:p text:style-name="P54"><text:span text:style-name="T2">Cuarto.- </text:span>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66"><text:span text:style-name="T147">Quinto.- </text:span><text:span text:style-name="T132">Con fecha de 24/07/2024, Dª. **********, DNI n.º ***5110**, presenta documentación justificativa de la subvención concedida con entrada en el Registro General de Documentos Electrónicos número 2024/11548, dentro del plazo concedido por la convocatoria de estas subvenciones, y una vez comprobado que la misma está incompleta, es por lo que con fecha de 31/10/2024 se le concede un nuevo plazo de 15 días, para que presente la documentación que se le indica, advirtiéndole que, en caso de no hacerlo, se procederá al inicio de un procedimiento de reintegro. </text:span></text:p>
      <text:p text:style-name="P66"><text:span text:style-name="T147">Sexto.- </text:span><text:span text:style-name="T132">Transcurrido el nuevo plazo concedido de 10 días, Dª. **********, DNI n.º ***5110**, no presenta la documentación requerida.</text:span></text:p>
      <text:p text:style-name="P54">La documentación presentada dentro del plazo de justificación no acredita el gasto de manera que continúa estando incompleta, al no haber justificado el importe de los 1.200,00 Euros concedidos en gastos por la adquisición de residencia escolar o el alquiler de la vivienda en la que el estudiante reside <text:soft-page-break/>durante el curso académico y gastos para la adquisición de material de uso académico, además de su correspondiente justificante de pago. </text:p>
      <text:p text:style-name="P56">CONSIDERACIONES JURÍDICAS</text:p>
      <text:p text:style-name="P41"><text:span text:style-name="T16">Primero.-</text:span><text:span text:style-name="T132"> </text:span><text:span text:style-name="T153">Considerando el artículo 30 de la LGS y el artículo 25 de la OGS, que</text:span><text:span text:style-name="T132"> </text:span><text:span text:style-name="T153">establecen la obligatoriedad del beneficiario de justificar la subvención y que la misma deberá ser documentada mediante los documentos establecidos reglamentariamente en las bases de la convocatoria.</text:span></text:p>
      <text:p text:style-name="P46"><text:span text:style-name="T147">Segundo.- </text:span><text:span text:style-name="T132">Considerando el artículo 29 de la OGS, que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16">Tercero.- </text:span><text:span text:style-name="T153">Considerando</text:span><text:span text:style-name="T132"> </text:span><text:span text:style-name="T153">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53">..../....</text:p>
      <text:list xml:id="list3307249143409103124" text:style-name="L21">
        <text:list-item>
          <text:p text:style-name="P290">Incumplimiento de la obligación de justificación o la justificación insuficiente, en los términos establecidos en el artículo 30 de la Ley, y en su caso, en las normas reguladoras de la subvención.</text:p>
        </text:list-item>
      </text:list>
      <text:p text:style-name="P53">/...</text:p>
      <text:p text:style-name="P46"><text:span text:style-name="T147">Cuarto.- </text:span><text:span text:style-name="T132">Considerando el artículo 71.2 del Real Decreto 887/2006, de 21 de julio, por el que se aprueba el Reglamente de la Ley General de Subvenciones, que establece que cuando el órgano administrativo competente para la comprobación de la subvención aprecie la existencia de defectos subsanables en la justificación presentada por el beneficiario, lo pondrá en su conocimiento concediéndole un plazo de diez días para su corrección.</text:span></text:p>
      <text:p text:style-name="P46"><text:span text:style-name="T132">Visto los antecedentes expuestos y demás normas de general y pertinente aplicación, y visto queDª. **********, DNI n.º ***5110**</text:span><text:span text:style-name="T147">, </text:span><text:span text:style-name="T132">con la documentación presentada ha realizado la actividad para la que fue concedida esta subvención de forma PARCIAL, dentro del plazo establecido y por tanto ha dado cumplimiento de forma PARCIAL a la finalidad para que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text:span><text:span text:style-name="T159"> por la entrega de los justificantes de pago y sus facturas a nombre del estudiante y anexo IV, relativo a los gastos realizados, </text:span><text:span text:style-name="T160">no quedando justificada la cantidad concedida de 1.200,00 . </text:span></text:p>
      <text:p text:style-name="P53">Visto el Informe sobre el control financiero de esta subvención emitido por el Departamento de Subvenciones con fecha 18/12/2024 de este Ayuntamiento de Mogán en el que se concluye que: </text:p>
      <text:p text:style-name="P53">&lt;&lt;En base a la documentación obrante en el expediente y las comprobaciones realizadas, se concluye lo siguiente: </text:p>
      <text:p text:style-name="P53">1.- Que según la información contable obtenida del aplicativo SICALWIN, se acredita que el día 04/03/2024 el Ayuntamiento de Mogán procedió a realizar el pago por la totalidad de la subvención concedida y por importe de MIL DOSCIENTOS EUROS (1.200,00.-) a Dª. **********, DNI n.º ***5110**</text:p>
      <text:p text:style-name="P53">2.- Que NO SE HA JUSTIFICADO LA SUBVENCIÓN por importe de MIL DOSCIENTOS EUROS (1.200,00.-) concedida a Dª. **********, DNI n.º ***5110**</text:p>
      <text:p text:style-name="P53">3. -Que visto el incumplimiento en los plazos de ejecución y justificación de esta subvención, se debe proceder a liquidar los intereses de demora, de acuerdo con la legislación especificada en el Fundamento de derecho Quinto del presente informe y computados desde el pago de la subvención a Dª. **********, DNI n.º ***5110**, hasta la fecha del acuerdo de Junta de Gobierno Local en la que se acuerde el inicio del expediente de reintegro&gt;&gt;</text:p>
      <text:p text:style-name="P54">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54">En virtud del artículo 20º de la OGS y del Decreto número 3349/2023 de fecha 19 de junio esta competencia ha sido delegada a la Junta de Gobierno Local.</text:p>
      <text:p text:style-name="P54">A la vista de lo expuesto se realiza la siguiente:</text:p>
      <text:p text:style-name="P56">PROPUESTA DE INICIO DE EXPEDIENTE DE REINTEGRO</text:p>
      <text:p text:style-name="P46"><text:soft-page-break/><text:span text:style-name="T147">PRIMERO.- DECLARAR</text:span><text:span text:style-name="T132"> El inicio del expediente de reintegro, por importe de MIL DOCIENTOS EUROS (1.200,00 ), en concepto de principal, correspondiente a la cantidad no empleada de la aportación dineraria concedida a Dª. **********, DNI n.º ***5110**, mediante acuerdo de la JGL y por importe de 1.200,00 EUROS.</text:span></text:p>
      <text:p text:style-name="P54">El importe del reintegro se verá incrementado con el interés legal de demora devengado durante los días transcurridos, desde 02/04/2024, correspondiente al momento del pago de la aportación dineraria hasta la fecha en la que la persona beneficiaria de esta subvención ingrese el reintegro, al tipo de interés legal aplicable.</text:p>
      <text:p text:style-name="P54"><text:span text:style-name="T2">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41"><text:span text:style-name="T155">TERCERO.-</text:span><text:span text:style-name="T132"> </text:span><text:span text:style-name="T153">Notificar la presente Resolución de inicio de procedimiento de reintegro de conformidad con lo dispuesto en los artículos 40 a 44 de la Ley 39/2015 de 1 de octubre, del Procedimiento Administrativo Común de las Administraciones Públicas.</text:span></text:p>
      <text:p text:style-name="P54">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62"><text:span text:style-name="T227"><text:tab/></text:span>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207"><text:span text:style-name="Strong_20_Emphasis"><text:span text:style-name="T249"/></text:span></text:p>
      <text:p text:style-name="P207"><text:span text:style-name="Strong_20_Emphasis"><text:span text:style-name="T249"/></text:span></text:p>
      <text:p text:style-name="P207"><text:span text:style-name="Strong_20_Emphasis"><text:span text:style-name="T249"/></text:span></text:p>
      <text:p text:style-name="P207"><text:span text:style-name="Strong_20_Emphasis"><text:span text:style-name="T263"><text:tab/></text:span></text:span><text:span text:style-name="Strong_20_Emphasis"><text:span text:style-name="T249">24. Expte.: 2259/2023.- Propuesta aprobación de la descomposición de la Partida Alzada a Justificar correspondiente a las unidades -1.1 4.2.1-PA01: Arqueta de saneamiento de registro y bombeo - y -1 .2 4.2.2-PA02: Subestructura en cubierta módulo salvamento - de la obra - </text:span></text:span><text:span text:style-name="Strong_20_Emphasis"><text:span text:style-name="T249">INSTALACIÓN DE MÓDULO DE SALVAMENTO EN PLAYA DEL CURA - T. M. DE MOGÁN - , actuación subvencionada por Turismo de Gran Canaria. Ref.: 23-OBR-11.</text:span></text:span></text:p>
      <text:p text:style-name="P208"><text:span text:style-name="T265"><text:s/></text:span><text:span text:style-name="T67">E</text:span><text:span text:style-name="T69">.: 833/2023.- Propuesta aprobación Criterios de </text:span><text:span text:style-name="T68">Expte.: 13451/2023. Propuesta aprobación </text:span></text:p>
      <text:p text:style-name="P156"><text:span text:style-name="Strong_20_Emphasis"><text:span text:style-name="T305"><text:tab/>“JUAN ERNESTO HERNÁNDEZ CRUZ</text:span></text:span><text:span text:style-name="Fuente_20_de_20_párrafo_20_predeter."><text:span text:style-name="T313">, </text:span></text:span><text:span text:style-name="Fuente_20_de_20_párrafo_20_predeter."><text:span text:style-name="T299">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315"> en relación con el expediente tramitado para la ejecución de la obra</text:span><text:span text:style-name="T313"> </text:span><text:span text:style-name="Fuente_20_de_20_párrafo_20_predeter."><text:span text:style-name="T308">“</text:span></text:span><text:span text:style-name="Fuente_20_de_20_párrafo_20_predeter."><text:span text:style-name="T317">INSTALACIÓN DE MÓDULO DE SALVAMENTO EN PLAYA DEL CURA - T. M. DE MOGÁN”</text:span></text:span><text:span text:style-name="Fuente_20_de_20_párrafo_20_predeter."><text:span text:style-name="T308">, </text:span></text:span><text:span text:style-name="Fuente_20_de_20_párrafo_20_predeter."><text:span text:style-name="T310">actuación </text:span></text:span><text:span text:style-name="Fuente_20_de_20_párrafo_20_predeter."><text:span text:style-name="T311">subvencionada por</text:span></text:span><text:span text:style-name="Fuente_20_de_20_párrafo_20_predeter."><text:span text:style-name="T70"> Turismo de Gran Canaria</text:span></text:span><text:span text:style-name="T298">, </text:span><text:span text:style-name="T301"><text:s/></text:span><text:span text:style-name="T302">y visto el Informe emitido por la Arquite</text:span><text:span text:style-name="T316">cta Técnica Municipal, se tiene a bien, atendiendo al procedimiento y a la legislación aplicable, emitir la presente:</text:span></text:p>
      <text:p text:style-name="P116"/>
      <text:p text:style-name="P118">PROPUESTA</text:p>
      <text:p text:style-name="P119"/>
      <text:p text:style-name="P121"><text:span text:style-name="T18">Antecedentes Administrativos</text:span>.</text:p>
      <text:p text:style-name="P117"/>
      <text:p text:style-name="P123"><text:span text:style-name="T309">&gt; <text:s/></text:span><text:span text:style-name="T318">VISTO</text:span><text:span text:style-name="T300"> <text:s/>el Convenio suscrito el 17 de diciembre de 2021 entre el Ayuntamiento de Mogán y el Patronato de Turismo del Cabildo de Gran Canaria por el que se concede y regula la subvención directa a este Ayuntamiento para la ejecución de la estrategia de Mejora del Espacio Público Turístico en la Isla de Gran Canaria.</text:span><text:span text:style-name="T339"> (csv: </text:span><text:a xlink:type="simple" xlink:href="https://oat.mogan.es:8448/ventanilla/web/validacionFirmas.do?opcion=1&amp;modo=3&amp;csv=g006754aa91215038a607e51b20c0c0bK" text:style-name="Internet_20_link" text:visited-style-name="Visited_20_Internet_20_Link"><text:span text:style-name="T238">g006754aa91215038a607e51b20c0c0bK</text:span></text:a><text:span text:style-name="T339">)</text:span></text:p>
      <text:p text:style-name="P124"/>
      <text:p text:style-name="P127"><text:soft-page-break/><text:span text:style-name="T319">&gt; </text:span><text:span text:style-name="T320">VISTO</text:span><text:span text:style-name="T321"> el </text:span><text:span text:style-name="T79">Decreto de Turismo de Gran Canaria de fecha 20/11/2023 por el que se dispone autorizar entre otros la modificación solicitada en cuanto a la denominación de la actuación prevista e inicialmente denominada “Instalación módulo de salvamento y baño en Playa del Cura”, que pasará a denominarse </text:span><text:span text:style-name="T80">“Instalación de módulo de salvamento en Playa del Cura”</text:span><text:span text:style-name="T79"> ; <text:s/>la modificación del coste estimado de dicha actuación, la cual pasará de los 66.374,41 € a los 99.168,05 €. Dicha diferencia de 32.793,64 € será financiada íntegramente por el Ayuntamiento de Mogán; la modificación del plazo, quedarán fijados para el 17 de diciembre de 2024 y 17 de marzo de 2025, respectivamente.</text:span></text:p>
      <text:p text:style-name="P123"><text:span text:style-name="T84"><text:s/>(csv:</text:span><text:a xlink:type="simple" xlink:href="https://oat.mogan.es:8448/ventanilla/web/validacionFirmas.do?opcion=1&amp;modo=3&amp;csv=9006754aa93117005e707e72dd0b0b01p" text:style-name="Internet_20_link" text:visited-style-name="Visited_20_Internet_20_Link"><text:span text:style-name="T238">9006754aa93117005e707e72dd0b0b01p</text:span></text:a><text:span text:style-name="T238">).</text:span></text:p>
      <text:p text:style-name="P14"/>
      <text:p text:style-name="P15"><text:span text:style-name="T341"><text:tab/></text:span><text:span text:style-name="T327">&gt; ATENDIENDO </text:span><text:span text:style-name="T322">a que la Junta de Gobierno Local, en sesión ordinaria, celebrada el día</text:span><text:span text:style-name="T327"> 09/04/2024, </text:span><text:span text:style-name="T322">acuerda entre otros, adjudicar el contrato de ejecución de la obra </text:span><text:span text:style-name="T327">“</text:span><text:span text:style-name="Fuente_20_de_20_párrafo_20_predeter."><text:span text:style-name="T317">INSTALACIÓN DE MÓDULO DE SALVAMENTO EN PLAYA DEL CURA</text:span></text:span><text:span text:style-name="T329"> </text:span><text:span text:style-name="T75">– T. M. DE MOGÁN</text:span><text:span text:style-name="T77">”</text:span><text:span text:style-name="T78">, actuación </text:span><text:span text:style-name="Fuente_20_de_20_párrafo_20_predeter."><text:span text:style-name="T71">subvencionada por </text:span></text:span><text:span text:style-name="Fuente_20_de_20_párrafo_20_predeter."><text:span text:style-name="T70">Turismo de Gran Canaria; a la entidad </text:span></text:span><text:span text:style-name="Fuente_20_de_20_párrafo_20_predeter."><text:span text:style-name="T74">ELOPAUFRAN, S.L.</text:span></text:span><text:span text:style-name="Fuente_20_de_20_párrafo_20_predeter."><text:span text:style-name="T70">, con C.I.F. n.º : </text:span></text:span><text:span text:style-name="Fuente_20_de_20_párrafo_20_predeter."><text:span text:style-name="T74">B-76095793,</text:span></text:span><text:span text:style-name="Fuente_20_de_20_párrafo_20_predeter."><text:span text:style-name="T70"> por un importe total de </text:span></text:span><text:span text:style-name="Fuente_20_de_20_párrafo_20_predeter."><text:span text:style-name="T74">92.226,3 € </text:span></text:span><text:span text:style-name="Fuente_20_de_20_párrafo_20_predeter."><text:span text:style-name="T70">(incluido 7% IGIC), un plazo de ejecución de cinco (5) meses, </text:span></text:span><text:span text:style-name="Fuente_20_de_20_párrafo_20_predeter."><text:span text:style-name="T82">ofertándose respecto a los restantes criterios de adjudicación:</text:span></text:span></text:p>
      <text:p text:style-name="P15"><text:span text:style-name="Fuente_20_de_20_párrafo_20_predeter."><text:span text:style-name="T83"/></text:span></text:p>
      <text:p text:style-name="P112"><text:span text:style-name="Fuente_20_de_20_párrafo_20_predeter."><text:span text:style-name="T330">- Criterio de adjudicación nº2 – </text:span></text:span><text:span text:style-name="Fuente_20_de_20_párrafo_20_predeter."><text:span text:style-name="T334">Visita a la zona de actuación</text:span></text:span><text:span text:style-name="Fuente_20_de_20_párrafo_20_predeter."><text:span text:style-name="T330">: </text:span></text:span><text:span text:style-name="Fuente_20_de_20_párrafo_20_predeter."><text:span text:style-name="T332">Si</text:span></text:span><text:span text:style-name="Fuente_20_de_20_párrafo_20_predeter."><text:span text:style-name="T330"> realiza la visita conforme a lo establecido en el pliego. </text:span></text:span></text:p>
      <text:p text:style-name="P15"><text:span text:style-name="Fuente_20_de_20_párrafo_20_predeter."><text:span text:style-name="T70"><text:tab/>- Criterio de adjudicación nº3 - </text:span></text:span><text:span text:style-name="Fuente_20_de_20_párrafo_20_predeter."><text:span text:style-name="T76">Incremento de plazo de garantía</text:span></text:span><text:span text:style-name="Fuente_20_de_20_párrafo_20_predeter."><text:span text:style-name="T70">: Plazo de garantía ofertado:</text:span></text:span><text:span text:style-name="Fuente_20_de_20_párrafo_20_predeter."><text:span text:style-name="T74"> 4 años.</text:span></text:span></text:p>
      <text:p text:style-name="P106"/>
      <text:p text:style-name="P108"/>
      <text:p text:style-name="P109"><text:span text:style-name="T264">A</text:span><text:span text:style-name="T270">tendiendo en todo c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356"> </text:span><text:span text:style-name="T357">a <text:s/></text:span><text:span text:style-name="T358">Dña. Mónica Travieso García</text:span><text:span text:style-name="T357"> (Arquitecta Técnica <text:s/>Municipal), como Directora de Ejecución y Coordinadora de Seguridad y Salud.</text:span></text:p>
      <text:p text:style-name="P16"/>
      <text:p text:style-name="P17"/>
      <text:p text:style-name="P113"><text:span text:style-name="T333">&gt; </text:span><text:span text:style-name="T335">VISTA</text:span><text:span text:style-name="T331"> el </text:span><text:span text:style-name="T335">Acta de Audiencia al Contratista y Precios Contradictorios</text:span><text:span text:style-name="T331">, de la unidad 4.2 <text:s/>del proyecto: “Partida Alzada a justificar”; y que el Contratista se da por enterado y presta su conformidad a los nuevos precios propuestos por la dirección facultativa.</text:span><text:span text:style-name="T333"> (csv: </text:span><text:a xlink:type="simple" xlink:href="https://oat.mogan.es:8448/ventanilla/web/validacionFirmas.do?opcion=1&amp;modo=3&amp;csv=v006754aa902170ab8607e90b7010f10b" text:style-name="Internet_20_link" text:visited-style-name="Visited_20_Internet_20_Link"><text:span text:style-name="T227">v006754aa902170ab8607e90b7010f10b</text:span></text:a><text:span text:style-name="T326">).</text:span><text:span text:style-name="T331"> <text:s/></text:span></text:p>
      <text:list xml:id="list8599332753661143490" text:style-name="WWNum6">
        <text:list-header>
          <text:p text:style-name="P266"><text:tab/></text:p>
        </text:list-header>
      </text:list>
      <text:p text:style-name="P114"><text:span text:style-name="T290">&gt; </text:span><text:span text:style-name="T291">ATENDIENDO</text:span><text:span text:style-name="T290"> </text:span><text:span text:style-name="T287">a que la directora de ejecución de la obra y Coordinadora en materia de Seguridad y Salud, emite con fecha 24 de enero de 2025</text:span><text:span text:style-name="T289">,</text:span><text:span text:style-name="T287"> </text:span><text:span text:style-name="T292">Informe Técnico</text:span><text:span text:style-name="T293"> (csv: </text:span><text:a xlink:type="simple" xlink:href="https://oat.mogan.es:8448/ventanilla/web/validacionFirmas.do?opcion=1&amp;modo=3&amp;csv=e006754aa920180d8ee07e93b0010a08q" text:style-name="Internet_20_link" text:visited-style-name="Visited_20_Internet_20_Link"><text:span text:style-name="T359">e006754aa920180d8ee07e93b0010a08q</text:span></text:a><text:span text:style-name="T361">)</text:span><text:span text:style-name="T360"> e</text:span><text:span text:style-name="T287">n el que se señala literalmente:</text:span></text:p>
      <text:p text:style-name="P19"/>
      <text:p text:style-name="P15"><text:span text:style-name="Fuente_20_de_20_párrafo_20_predeter."><text:span text:style-name="T72"/></text:span></text:p>
      <text:p text:style-name="P161"><text:span text:style-name="Fuente_20_de_20_párrafo_20_predeter."><text:span text:style-name="T328"><text:tab/>&lt;&lt; Mónica Travieso García</text:span></text:span><text:span text:style-name="Fuente_20_de_20_párrafo_20_predeter."><text:span text:style-name="T323">, (Arquitecta Técnica municipal) como Directora de ejecución de la obra </text:span></text:span><text:span text:style-name="Fuente_20_de_20_párrafo_20_predeter."><text:span text:style-name="T324">y Coordinadora en materia de Seguridad y Salud </text:span></text:span><text:span text:style-name="Fuente_20_de_20_párrafo_20_predeter."><text:span text:style-name="T323">de la obra “</text:span></text:span><text:span text:style-name="Fuente_20_de_20_párrafo_20_predeter."><text:span text:style-name="T85">INSTALACIÓN DE MÓDULO DE SALVAMENTO EN PLAYA DEL </text:span></text:span><text:span text:style-name="Fuente_20_de_20_párrafo_20_predeter."><text:span text:style-name="T86">CURA - T. M. MOGÁN</text:span></text:span><text:span text:style-name="Fuente_20_de_20_párrafo_20_predeter."><text:span text:style-name="T323">”, de este Ilustre Ayuntamiento de Mogán, tiene a bien realizar la siguiente propuesta:</text:span></text:span></text:p>
      <text:p text:style-name="P163"/>
      <text:p text:style-name="P171"><text:span text:style-name="T252"><text:tab/></text:span><text:span text:style-name="T266">1.- Antecedentes.</text:span></text:p>
      <text:p text:style-name="P165"/>
      <text:p text:style-name="P168"><text:tab/>1.1.- Datos de la obra.</text:p>
      <text:p text:style-name="P162"/>
      <table:table table:name="Tabla15" table:style-name="Tabla15">
        <table:table-column table:style-name="Tabla15.A"/>
        <table:table-column table:style-name="Tabla15.B"/>
        <table:table-row>
          <table:table-cell table:style-name="Tabla15.A1" table:number-columns-spanned="2" office:value-type="string">
            <text:p text:style-name="P209"><text:span text:style-name="T342">“</text:span><text:span text:style-name="Fuente_20_de_20_párrafo_20_predeter."><text:span text:style-name="T87">INSTALACIÓN DE MÓDULO DE SALVAMENTO EN PLAYA DEL </text:span></text:span><text:span text:style-name="Fuente_20_de_20_párrafo_20_predeter."><text:span text:style-name="T88">CURA - T. M. MOGÁN</text:span></text:span><text:span text:style-name="Fuente_20_de_20_párrafo_20_predeter."><text:span text:style-name="T213">”</text:span></text:span></text:p>
          </table:table-cell>
          <table:covered-table-cell/>
        </table:table-row>
        <table:table-row>
          <table:table-cell table:style-name="Tabla15.A2" office:value-type="string">
            <text:p text:style-name="P262">Facultativo Redactor del Proyecto:</text:p>
          </table:table-cell>
          <table:table-cell table:style-name="Tabla15.B2" office:value-type="string">
            <text:p text:style-name="P213">D. Luis Marrero Wachtendorff (Arquitecto Técnico Municipal)</text:p>
          </table:table-cell>
        </table:table-row>
        <table:table-row>
          <table:table-cell table:style-name="Tabla15.A2" office:value-type="string">
            <text:p text:style-name="P263">Facultativo Directora de ejecución de la obra:</text:p>
          </table:table-cell>
          <table:table-cell table:style-name="Tabla15.B2" office:value-type="string">
            <text:p text:style-name="P212">Dña. Mónica Travieso García (Arquitecta Municipal)</text:p>
          </table:table-cell>
        </table:table-row>
        <table:table-row>
          <table:table-cell table:style-name="Tabla15.A2" office:value-type="string">
            <text:p text:style-name="P263">Presupuesto de Adjudicación: </text:p>
          </table:table-cell>
          <table:table-cell table:style-name="Tabla15.B2" office:value-type="string">
            <text:p text:style-name="P210">92.226,30 € (incluido 7% IGIC)</text:p>
          </table:table-cell>
        </table:table-row>
        <table:table-row>
          <table:table-cell table:style-name="Tabla15.A2" office:value-type="string">
            <text:p text:style-name="P263">Empresa Adjudicataria: </text:p>
          </table:table-cell>
          <table:table-cell table:style-name="Tabla15.B2" office:value-type="string">
            <text:p text:style-name="P211">ELOPAUFRAN,S.L.</text:p>
          </table:table-cell>
        </table:table-row>
        <table:table-row>
          <table:table-cell table:style-name="Tabla15.A2" office:value-type="string">
            <text:p text:style-name="P263">Fecha de Adjudicación: </text:p>
          </table:table-cell>
          <table:table-cell table:style-name="Tabla15.B2" office:value-type="string">
            <text:p text:style-name="P210">JGL 9 de abril de 2024</text:p>
          </table:table-cell>
        </table:table-row>
        <table:table-row>
          <table:table-cell table:style-name="Tabla15.A2" office:value-type="string">
            <text:p text:style-name="P263">Plazo de Ejecución: </text:p>
          </table:table-cell>
          <table:table-cell table:style-name="Tabla15.B2" office:value-type="string">
            <text:p text:style-name="P210">Cinco (5) meses</text:p>
          </table:table-cell>
        </table:table-row>
      </table:table>
      <text:p text:style-name="P168"/>
      <text:p text:style-name="P173"><text:span text:style-name="T336"><text:tab/>1.2.- El proyecto de referencia recoge la unidad </text:span><text:span text:style-name="T337">4.2 “</text:span><text:span text:style-name="T338">Partida Alzada a justificar</text:span><text:span text:style-name="T337">”</text:span><text:span text:style-name="T336"> con un montante total que asciende a la cantidad de </text:span><text:span text:style-name="T337">3.890,00 € (presupuesto de ejecución material). </text:span></text:p>
      <text:p text:style-name="P166"/>
      <text:p text:style-name="P166"><text:tab/><text:span text:style-name="T26">2.- Consideraciones.</text:span></text:p>
      <text:p text:style-name="P166"><text:soft-page-break/></text:p>
      <text:p text:style-name="P169"><text:tab/>2.1.- Visto lo establecido en el artículo 154 del Real Decreto 1.098/2001, de 12 de octubre, por el que se aprueba el Reglamento General de la Ley de Contratos de las Administraciones Públicas en relación con las “Partidas Alzadas”:</text:p>
      <text:p text:style-name="P169"/>
      <text:p text:style-name="P170"><text:tab/>1. Las partidas alzadas se valorarán conforme se indique en el pliego de prescripciones técnicas particulares. En su defecto se considerarán:</text:p>
      <text:p text:style-name="P170"><text:tab/>a) Como partidas alzadas a justificar, las susceptibles de ser medidas en todas sus partes en unidades de obra, con precios unitarios, y…</text:p>
      <text:p text:style-name="P170"><text:tab/>b) Como partidas alzadas de abono íntegro, aquéllas que se refieren a trabajos <text:tab/>cuya especificación figure en los documentos contractuales del proyecto y no sean <text:tab/>susceptibles de medición según el pliego.</text:p>
      <text:p text:style-name="P170"/>
      <text:p text:style-name="P170"><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1447977548622655270" text:style-name="WW8Num2">
        <text:list-item>
          <text:p text:style-name="P264">Que el órgano de contratación haya aprobado, además de los nuevos precios, la justificación y descomposición del presupuesto de la partida alzada, y</text:p>
        </text:list-item>
        <text:list-item>
          <text:p text:style-name="P264">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214"/>
      <text:p text:style-name="P170"><text:tab/>2.2.- Visto lo establecido en el artículo 242.2 de la Ley 9/2017, de 8 de noviembre, de Contratos del Sector Público, en relación con: “Modificación del contrato de obras:</text:p>
      <text:p text:style-name="P170"><text:s/></text:p>
      <text:p text:style-name="P170"><text:tab/>2…los precios aplicables a las mismas serán fijados por la Administración, previa audiencia del contratista por un plazo mínimo de tres días hábiles. ...”.</text:p>
      <text:p text:style-name="P170"/>
      <text:p text:style-name="P172"><text:span text:style-name="T252"><text:tab/></text:span><text:span text:style-name="T268">3.- Informe.</text:span></text:p>
      <text:p text:style-name="P170"/>
      <text:p text:style-name="P170"><text:tab/>3.1.- La Dirección facultativa ha elaborado propuesta de precios contradictorios, su justificación y la descomposición del presupuesto de la partida alzada, que se adjunta a la presente propuesta en los anexos correspondientes.</text:p>
      <text:p text:style-name="P170"/>
      <text:p text:style-name="P170"><text:tab/>3.2.- Dicha partida alzada es susceptible de ser medida en todas sus partes en unidades de obra con precios unitarios.</text:p>
      <text:p text:style-name="P170"/>
      <text:p text:style-name="P170"><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 incluyendo los precios nuevos y su justificación.</text:p>
      <text:p text:style-name="P170"/>
      <text:p text:style-name="P172"><text:span text:style-name="T252"><text:tab/>3.4.- La unidad </text:span><text:span text:style-name="T267">4.2 “</text:span><text:span text:style-name="T269">Partida Alzada a justificar</text:span><text:span text:style-name="T267">”</text:span><text:span text:style-name="T252"> asciende a la cantidad de <text:s/></text:span><text:span text:style-name="T267">3.890,00 € </text:span><text:span text:style-name="T271"><text:s/></text:span><text:span text:style-name="T267">(presupuesto de ejecución material). </text:span></text:p>
      <text:p text:style-name="P170"/>
      <text:p text:style-name="P170"><text:tab/>3.5.- El importe de la descomposición efectuada por la Dirección Facultativa asciende a: </text:p>
      <text:p text:style-name="P170"/>
      <text:p text:style-name="P215">1.1 4.2.1-PA01: Arqueta de saneamiento de registro y bombeo...…..................................... 841<text:span text:style-name="T26">,69 €</text:span></text:p>
      <text:p text:style-name="P216">1.2 4.2.2-PA02: Subestructura en cubierta módulo salvamento.....................................…….924,29 €</text:p>
      <text:p text:style-name="P217"/>
      <text:p text:style-name="P164"><text:s text:c="12"/>3.6.- El importe total de la partida 4.2 asciende a la cantidad de <text:span text:style-name="T5">1.765,98 euros.</text:span></text:p>
      <text:p text:style-name="P164"><text:soft-page-break/></text:p>
      <text:p text:style-name="P164"/>
      <text:p text:style-name="P172"><text:span text:style-name="T271"><text:tab/></text:span><text:span text:style-name="T266">4.- Propuesta.</text:span></text:p>
      <text:p text:style-name="P167"/>
      <text:p text:style-name="P170"><text:tab/>Elevar al órgano de contratación para su aprobación si procede:</text:p>
      <text:p text:style-name="P170"/>
      <text:p text:style-name="P25"><text:span text:style-name="T227"><text:tab/>4.1.- La descomposición de la partida alzada a justificar correspondiente a las unidades </text:span><text:span text:style-name="T225">“1.1 4.2.1-PA01: Arqueta de saneamiento de registro y bombeo” y “</text:span><text:span text:style-name="T226">1.2 4.2.2-PA02: Subestructura en cubierta módulo salvamento” </text:span><text:span text:style-name="T227">del <text:s/>proyecto</text:span><text:span text:style-name="T225"> “</text:span><text:span text:style-name="Fuente_20_de_20_párrafo_20_predeter."><text:span text:style-name="T91">INSTALACIÓN DE MÓDULO DE SALVAMENTO EN PLAYA DEL </text:span></text:span><text:span text:style-name="Fuente_20_de_20_párrafo_20_predeter."><text:span text:style-name="T92">CURA - T. M. MOGÁN</text:span></text:span><text:span text:style-name="T225">”,</text:span><text:span text:style-name="T227"> por un importe total que asciende a la cantidad de </text:span><text:span text:style-name="T225">1.765,98</text:span><text:span text:style-name="T226"> euros.</text:span></text:p>
      <text:p text:style-name="P20"/>
      <text:p text:style-name="P26"><text:tab/>4.2.- El acta de audiencia al contratista, los nuevos precios y su justificación quedan incluidos en el expediente de obra. </text:p>
      <text:p text:style-name="P170"/>
      <text:p text:style-name="P170"><text:tab/>4.3.- Notificar la presente resolución a la entidad adjudicataria, a la dirección facultativa y dar traslado de la misma a la Unidad Administrativa de Obras Públicas.&gt;&gt;</text:p>
      <text:p text:style-name="P15"><text:span text:style-name="Fuente_20_de_20_párrafo_20_predeter."><text:span text:style-name="T72"/></text:span></text:p>
      <text:p text:style-name="P15"><text:span text:style-name="Fuente_20_de_20_párrafo_20_predeter."><text:span text:style-name="T72"/></text:span></text:p>
      <text:p text:style-name="P18"><text:span text:style-name="Fuente_20_de_20_párrafo_20_predeter."><text:span text:style-name="T73"/></text:span></text:p>
      <text:p text:style-name="P110"><text:span text:style-name="T89">CONSIDERANDO</text:span><text:span text:style-name="T90"> que la adopción de este acuerdo es competencia de esta Junta de Gobierno Local en virtud de las delegaciones efectuadas por la Alcaldesa de este Ayuntamiento, mediante Decreto 2023/3347 de fecha 19 de junio de 2023.</text:span></text:p>
      <text:p text:style-name="P120"/>
      <text:p text:style-name="P122">En su virtud, y conforme a tales antecedentes, <text:span text:style-name="T5">PROPONGO</text:span> a la Junta de Gobierno Local:</text:p>
      <text:p text:style-name="P107"/>
      <text:p text:style-name="P128"><text:span text:style-name="T314">PRIMERO.- </text:span><text:span text:style-name="T304">La aprobación de la </text:span><text:span text:style-name="T312">descomposición de la partida alzada a justificar correspondiente a las unidades </text:span><text:span text:style-name="T306">“1.1 4.2.1-PA01: Arqueta de saneamiento de registro y bombeo” y “</text:span><text:span text:style-name="T307">1.2 4.2.2-PA02: Subestructura en cubierta módulo salvamento” </text:span><text:span text:style-name="T312">del <text:s/>proyecto</text:span><text:span text:style-name="T306"> “</text:span><text:span text:style-name="Fuente_20_de_20_párrafo_20_predeter."><text:span text:style-name="T85">INSTALACIÓN DE MÓDULO DE SALVAMENTO EN PLAYA DEL </text:span></text:span><text:span text:style-name="Fuente_20_de_20_párrafo_20_predeter."><text:span text:style-name="T86">CURA - T. M. MOGÁN</text:span></text:span><text:span text:style-name="T306">”,</text:span><text:span text:style-name="T312"> por un importe total que asciende a la cantidad de </text:span><text:span text:style-name="T306">1.765,98</text:span><text:span text:style-name="T307"> euros.</text:span></text:p>
      <text:p text:style-name="P126"/>
      <text:p text:style-name="P129"/>
      <text:p text:style-name="P125"><text:span text:style-name="T93">SEGUNDO.-</text:span><text:span text:style-name="T94"> </text:span><text:span text:style-name="T95">El acta de audiencia al contratista, los nuevos precios y su justificación quedan incluidos en el expediente de obra. </text:span></text:p>
      <text:p text:style-name="P130"/>
      <text:p text:style-name="P130"/>
      <text:p text:style-name="P115"><text:span text:style-name="T96">TERCERO.-</text:span><text:span text:style-name="T97"> </text:span><text:span text:style-name="T98">Notificar el acuerdo que en su caso se adopte </text:span><text:span text:style-name="T99">a la entidad adjudicataria, a la dirección facultativa y a la Unidad Administrativa de Obras Públicas, a los efectos oportunos.”</text:span></text:p>
      <text:p text:style-name="P95"><text:span text:style-name="Fuente_20_de_20_párrafo_20_predeter."><text:span text:style-name="T81"/></text:span></text:p>
      <text:p text:style-name="P62"><text:tab/>Considerando que la adopción de este acuerdo es competencia de esta Junta de Gobierno Local, en virtud de las delegaciones efectuadas por la Alcaldesa de este Ayuntamiento, mediante Decreto número 3347/2023, de 19 de junio.</text:p>
      <text:p text:style-name="P63"><text:tab/>La Junta de Gobierno Local, acuerda aprobar la propuesta emitida en los términos que se recogen precedentemente.</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49"/></text:span></text:p>
      <text:p text:style-name="P156"><text:span text:style-name="Strong_20_Emphasis"><text:span text:style-name="T263"><text:tab/></text:span></text:span><text:span text:style-name="Strong_20_Emphasis"><text:span text:style-name="T249">25. Expte.: 17139/2023.- Propuesta para autorizar la ejecución de las obras objeto del proyecto denominado edificio de 23 viviendas, sita en c/Damasco, esquina c/Gazmira en Arguineguín, en este Término Municipal de Mogán.</text:span></text:span></text:p>
      <text:p text:style-name="P156"><text:span text:style-name="Strong_20_Emphasis"><text:span text:style-name="T249"/></text:span></text:p>
      <text:p text:style-name="P83"><text:span text:style-name="T2"><text:tab/></text:span><text:span text:style-name="T276">“JUAN ERNESTO HERNÁNDEZ CRUZ, </text:span><text:span text:style-name="T278">Alcalde Accidental (s/decreto nº 2025/222 de fecha 20 de enero de 2025)</text:span></text:p>
      <text:p text:style-name="P84"><text:span text:style-name="T128">Visto el informe jurídico emitido por la Letrada municipal doña Ivonne Rodríguez García, de fecha 23/12/2024</text:span><text:span text:style-name="T239"> </text:span><text:span text:style-name="T240">(CSV:</text:span><text:a xlink:type="simple" xlink:href="https://oat.mogan.es:8448/ventanilla/web/validacionFirmas.do?opcion=1&amp;modo=3&amp;csv=D006754aa90b170515b07e813d0c0900q" text:style-name="Internet_20_link" text:visited-style-name="Visited_20_Internet_20_Link"><text:span text:style-name="T256">D006754aa90b170515b07e813d0c0900q</text:span></text:a><text:span text:style-name="T240">) </text:span><text:span text:style-name="T128">que literalmente dice: </text:span></text:p>
      <text:p text:style-name="P85"><text:span text:style-name="T103">Visto el </text:span><text:span text:style-name="T111">Expediente n.º 17139/2023</text:span><text:span text:style-name="T115"> </text:span><text:span text:style-name="T127">relativo al «</text:span><text:span text:style-name="T125">Proyecto de edificio de 23 viviendas</text:span><text:span text:style-name="T123">», en c/Damasco, esquina c/Gazmira, en este Término Municipal de Mogán y, con ocasión de la solicitud de informe jurídico, </text:span><text:span text:style-name="T105">se tiene a bien emitir el presente informe con base en los siguientes; </text:span></text:p>
      <text:p text:style-name="P22">ANTECEDENTES</text:p>
      <text:p text:style-name="P96"><text:span text:style-name="T3">I.- </text:span><text:span text:style-name="T215">Que obra, en el presente expediente y, entre otra documentación, Proyecto Básico y de Ejecución denominado «Edificio de 23</text:span><text:span text:style-name="T25"> </text:span><text:span text:style-name="T215">viviendas», sito en </text:span><text:span text:style-name="T124">c/Damasco, esquina c/Gazmira, en este Término Municipal de Mogán, </text:span><text:span text:style-name="T215">de diciembre de 2023, suscrito</text:span><text:span text:style-name="T25"> </text:span><text:span text:style-name="T124">por parte de la técnica municipal Doña Ana </text:span><text:soft-page-break/><text:span text:style-name="T124">Victoria Gil Molina, con n.º de colegiada del Colegio Oficial de Arquitectos de Gran Canaria 3841,y</text:span><text:span text:style-name="T116"> </text:span><text:span text:style-name="T124">promovido por el Ilustre Ayuntamiento de Mogán. </text:span></text:p>
      <text:p text:style-name="P96"><text:span text:style-name="T126">II.- </text:span><text:span text:style-name="T124">Que, con n.º de registro ORVE REGAGE23s00086721628 y fecha 21/12/2023, el Ilustre Ayuntamiento de Mogán solicita al Instituto Canario de la Vivienda del Gobierno de Canarias la «inserción en el Programa 12 (Programa de ayuda a la erradicación de zonas degradadas, del chabolismo y la infravivienda) del Plan Estatal de acceso a la vivienda 2022-2025 para el Proyecto de construcción de 23 de viviendas de VPO sita en c/Gazmira esquina c/Damaco en Arguineguín, Término Municipal de Mogán». Adjuntando a la solicitud, entre otra documentación, el precedente proyecto. </text:span></text:p>
      <text:p text:style-name="P103"><text:span text:style-name="T129">III.- </text:span><text:span text:style-name="T130">Que, en virtud de Resolución de la Presidencia del </text:span><text:span text:style-name="T128">Instituto Canario de la Vivienda </text:span><text:span text:style-name="T130">con C.S.V. </text:span><text:a xlink:type="simple" xlink:href="https://sede.gobiernodecanarias.org/sede/verifica_doc_info" text:style-name="Internet_20_link" text:visited-style-name="Visited_20_Internet_20_Link"><text:span text:style-name="T257">0RouH5uUhmoDrsrtKFf5qS7kXkBvlj0Cu</text:span></text:a><text:span text:style-name="T131"> </text:span><text:span text:style-name="T130">y de 29/12/2023, se concede al </text:span><text:span text:style-name="T128">Ilustre Ayuntamiento de Mogán una subvención directa para la ejecución del proyecto remitido, al amparo del Acuerdo de la Comisión de Seguimiento Suscrito para la Financiación del Área degradada de La Charca de Arguineguín y Barranco Pino Seco en Mogán. </text:span></text:p>
      <text:p text:style-name="P96"><text:span text:style-name="T121">IV.- </text:span><text:span text:style-name="T119">Que, con ocasión de la precedente resolución, se requiere a esta Administración, entre otros extremos, «la primera licencia municipal que sea precisa para ejecutar la correspondiente actuación, ya sea de demolición, urbanización, rehabilitación u obra nueva». </text:span></text:p>
      <text:p text:style-name="P103"><text:span text:style-name="T129">V.- </text:span><text:span text:style-name="T130">Que, con fecha de 23/08/2024 y C.S.V. </text:span><text:a xlink:type="simple" xlink:href="https://oat.mogan.es:8448/ventanilla/web/validacionFirmas.do?opcion=1&amp;modo=3&amp;csv=2006754aa92717115ac07e8057080b14K" text:style-name="Internet_20_link" text:visited-style-name="Visited_20_Internet_20_Link"><text:span text:style-name="T257">2006754aa92717115ac07e8057080b14K</text:span></text:a><text:span text:style-name="T257">, </text:span><text:span text:style-name="T130">Don Luis Marrero Wachtendorff, en su condición de técnico municipal, emite informe técnico en los siguientes términos: </text:span></text:p>
      <text:p text:style-name="P219"><text:span text:style-name="T119">«() </text:span><text:span text:style-name="T136">3.-CONSIDERACIONES TÉCNICAS:</text:span></text:p>
      <text:p text:style-name="P235"><text:span text:style-name="T141">PRIMERO-.</text:span><text:span text:style-name="T135"> </text:span><text:span text:style-name="T140">El presente informe técnico sobre la conformidad del acto pretendido, toma como base el Programa de erradicación de zonas de zonas degradadas, del chabolismo y la infravivienda La Charca de Arguineguín y Barranco Pino Seco y el Proyecto Básico y Ejecución denominado: Edificio de 23 viviendas; se dividen resumidamente</text:span><text:span text:style-name="T135"> </text:span><text:span text:style-name="T140">en tres intervenciones:</text:span></text:p>
      <text:p text:style-name="P240">- Demolición del área de chabolas e infraviviendas en la Charca de Arguineguín.</text:p>
      <text:p text:style-name="P240">- Demolición del área de chabolas e infraviviendas en el Barranco de Pino Seco.</text:p>
      <text:p text:style-name="P243"><text:span text:style-name="T140">- Construcción del nuevo edificio de viviendas</text:span><text:span text:style-name="T135"> </text:span><text:span text:style-name="T140">en la calle</text:span><text:span text:style-name="T135"> </text:span><text:span text:style-name="T140">Damasco esquina con calle Gazmira (proyecto básico y de ejecución redactado por la técnico municipal Dña. Ana Victoria Gil Molina).</text:span></text:p>
      <text:p text:style-name="P234"><text:span text:style-name="T120">Tal y como consta en el </text:span><text:span text:style-name="T140">Programa de erradicación de zonas de zonas degradadas, del chabolismo y la infravivienda La Charca de Arguineguín y Barranco Pino Seco:</text:span></text:p>
      <text:p text:style-name="P222">7.1.2. DEMOLICIÓN DE CHABOLAS E INFRAVIVIENDAS</text:p>
      <text:p text:style-name="P224">Las obras de demolición incluirán la demolición de las propias chabolas e infraviviendas a erradicar, así como los elementos insalubres existentes en el entorno.</text:p>
      <text:p text:style-name="P223">OBRAS DE DEMOLICIÓN DE CHABOLAS E INFRAVIVIENDA.</text:p>
      <text:p text:style-name="P241">- Preparación del sitio. Tareas previas a la demolición (eliminación de escombros y materiales peligrosos, retirada del amianto, etc.).</text:p>
      <text:p text:style-name="P241">- Implementación de medidas de seguridad: se deben tomar medidas para garantizar la seguridad de las personas trabajadoras y del público, lo que puede incluir la instalación de vallas de seguridad, la eliminación de objetos peligrosos y el uso de equipo de protección personal.</text:p>
      <text:p text:style-name="P241">- Desconexión de servicios públicos como el agua, la electricidad y el gas.</text:p>
      <text:p text:style-name="P241">- Retirada de los desechos y elementos decorativos fijos como son la carpintería, sanitarios, fontanería, etc.</text:p>
      <text:p text:style-name="P241">- Tomar las medidas necesarias para controlar las emisiones de polvo relacionadas con las actividades de la demolición.</text:p>
      <text:p text:style-name="P241">- Actuaciones de demolición de todas las construcciones de chabolas e infraviviendas del ámbito de actuación. Las estructuras se pueden demoler utilizando herramientas manuales o maquinaria pesada, según el método elegido.</text:p>
      <text:p text:style-name="P241">- Eliminación de residuos: los materiales resultantes de la demolición se deben eliminar adecuadamente y de acuerdo con las regulaciones y permisos locales, estatales y federales.</text:p>
      <text:p text:style-name="P223">OBRAS DE DEMOLICIÓN DE ELEMENTOS EXISTENTES EN EL ENTORNO URBANO.</text:p>
      <text:p text:style-name="P241">- Demolición de maceteros de mampostería.</text:p>
      <text:p text:style-name="P241">- Demolición de muretes.</text:p>
      <text:p text:style-name="P241">- Demolición de pavimentos de acceso a las chabolas.</text:p>
      <text:p text:style-name="P241">- Tareas sobre la vegetación existente.</text:p>
      <text:p text:style-name="P223">7.1.3. CONSTRUCCIÓN DE NUEVAS VIVIENDAS</text:p>
      <text:p text:style-name="P224"><text:soft-page-break/>Según el Real Decreto 42/2022, de 18 de enero, por el que se regula el Plan Estatal para el acceso a la vivienda 2022-2025, podrán obtener financiación dentro del programa de ayuda a la erradicación de zonas degradadas, del chabolismo y la infravivienda, entre otros, las siguientes actuaciones:</text:p>
      <text:p text:style-name="P241">- Adquisición de viviendas, obras de rehabilitación y de adecuación de viviendas o de construcción de nuevas viviendas.</text:p>
      <text:p text:style-name="P241">- Las viviendas de nueva construcción o rehabilitadas deberán tener una calificación energética mínima A, tanto en emisiones de CO2 como en consumo de energía primaria no renovable.</text:p>
      <text:p text:style-name="P241">- Redacción de proyectos y dirección técnica o facultativa de las obras, informes técnicos y certificados, tramitación administrativa, actuaciones de los equipos y oficinas de planeamiento, de información (ventanilla única en su caso) y actuaciones de gestión.</text:p>
      <text:p text:style-name="P224">Y como consta en la memoria del proyecto básico y de ejecución denominado: Edificio de 23 viviendas:</text:p>
      <text:p text:style-name="P223">Descripción general del edificio</text:p>
      <text:p text:style-name="P227">El edificio proyectado corresponde a la tipología de vivienda plurifamiliar en régimen de Vivienda de Alquiler Asequible de promoción pública. Está compuesto de 3 planta sobre rasante del terreno y una planta sótano destinada a trasteros. ()</text:p>
      <text:p text:style-name="P244">Programa de necesidades</text:p>
      <text:p text:style-name="P245">El programa de necesidades que se recibe por parte de la propiedad para la redacción del presente proyecto es el característico para viviendas plurifamiliares. El edificio se distribuye de la siguiente manera:</text:p>
      <text:p text:style-name="P246">Sótano (156.20 m2): destinado a traseros, aljibe y cuarto de máquinas.</text:p>
      <text:p text:style-name="P246">Planta Baja (Edificado: 640.40 m2 / Terrazas: 46.74 m² / Patios 59,02 m² : Estación transformadora y siete viviendas.</text:p>
      <text:p text:style-name="P246">Planta Primera (Edificado: 636.33 m2 / Terrazas: 57.08 m2): ocho viviendas.</text:p>
      <text:p text:style-name="P246">Planta Segunda (Edificado: 515.89 m2 / Terrazas: 118.57 m2): 8 viviendas.</text:p>
      <text:p text:style-name="P246">Se compone de la siguiente manera: 1 vivienda de un dormitorio (2E), 16 viviendas de dos dormitorios (BB, BC, BE, BG, 1B, 1C, 1D, 1E, 1G, 2A,2B, 2C 2D, 2F, 2G, 2H) y viviendas de 3 dormitorios (BA, BF, BH, 1A, 1F, 1H)</text:p>
      <text:p text:style-name="P220"><text:span text:style-name="T140">Por lo que se pretende</text:span><text:span text:style-name="T135"> </text:span><text:span text:style-name="T141">comprobar la viabilidad y compatibilidad</text:span><text:span text:style-name="T135"> </text:span><text:span text:style-name="T141">urbanística </text:span><text:span text:style-name="T140">de las actuaciones pretendidas</text:span><text:span text:style-name="T135"> </text:span><text:span text:style-name="T140">con el</text:span><text:span text:style-name="T135"> </text:span><text:span text:style-name="T140">planeamiento.</text:span></text:p>
      <text:p text:style-name="P235"><text:span text:style-name="T7">SEGUNDO-</text:span><text:span text:style-name="T241">. Según establece la </text:span><text:span text:style-name="T139">Ley 4/2017 del Suelo y de los Espacios Naturales Protegidos de Canarias las obras públicas están exoneradas de Licencia Urbanísticas y estarán sujetas a otro título habilitante en el que, como mínimo deberá adecuarse la legalidad urbanística.</text:span></text:p>
      <text:p text:style-name="P239">&lt;Artículo 331. Actuaciones amparadas por otro título habilitante&gt;</text:p>
      <text:p text:style-name="P247"><text:span text:style-name="T241">1. </text:span><text:span text:style-name="T7">Estará exceptuada de licencia urbanística</text:span><text:span text:style-name="T241"> y comunicación previa la ejecución de proyectos y actuaciones que seguidamente se relacionan,siempre que se cumplan los requisitos del apartado 2</text:span></text:p>
      <text:p text:style-name="P247"><text:span text:style-name="T7">a) Las actuaciones </text:span><text:span text:style-name="T241">comprendidas en proyectos de urbanización, </text:span><text:span text:style-name="T7">de obra pública </text:span><text:span text:style-name="T241">o cualquier otro de contenido equivalente, amparadas por el acuerdo municipal que las autorice o apruebe.</text:span></text:p>
      <text:p text:style-name="P248">2. La exoneración de licencia urbanística en los supuestos previstos en el apartado 1 anterior solo operará cuando:</text:p>
      <text:p text:style-name="P249"><text:span text:style-name="T221">a) En su tramitación haya intervenido o podido intervenir la administración municipal competente, </text:span><text:span text:style-name="T21">emitiendo su parecer sobre la adecuación de dichas actuaciones a la </text:span><text:span text:style-name="T20">legalidad urbanística</text:span><text:span text:style-name="T21">,</text:span><text:span text:style-name="T241"> </text:span><text:span text:style-name="T221">ya por vía de informe, ya a través de emisión de los actos administrativos autorizatorios u aprobatorios. </text:span></text:p>
      <text:p text:style-name="P249"><text:span text:style-name="T241">b) El proyecto o actuación aprobada o autorizada presente el suficiente grado de detalle para que la administración municipal </text:span><text:span text:style-name="T22">haya podido pronunciarse sobre la adecuación a la </text:span><text:span text:style-name="T20">legalidad urbanística</text:span><text:span text:style-name="T241"> de su ejecución y emplazamiento. </text:span></text:p>
      <text:p text:style-name="P250">&lt;Artículo 324. Alcance y principios&gt;</text:p>
      <text:p text:style-name="P245">2. Se entiende por legalidad urbanística, a los efectos de las potestades de intervención, de restablecimiento y sancionadoras previstas en esta ley, el bloque normativo constituido por la legislación ambiental, territorial y urbanística, sus disposiciones reglamentarias de desarrollo, los instrumentos de ordenación ambiental, territorial y urbanística y las ordenanzas locales que regulan la construcción, transformación y uso del suelo, vuelo y subsuelo. </text:p>
      <text:p text:style-name="P235"><text:span text:style-name="T7">TERCERO-</text:span><text:span text:style-name="T241">. Atendiendo a las distintas actuaciones que se pretenden llevar a cabo, se procede a la comprobación de la compatibilidad por actuación:</text:span></text:p>
      <text:p text:style-name="P237">LA CHARCA DE ARGUINEGUÍN</text:p>
      <text:p text:style-name="P220"><text:span text:style-name="T140">Según el plano 28.1 de las Normas Subsidiarias de Mogán, la actuación pretendida en la zona de la charca de Arguineguín se encuentra sobre</text:span><text:span text:style-name="T135"> </text:span><text:span text:style-name="T140">zona </text:span><text:span text:style-name="T141">Verde en zona de dominio público </text:span><text:span text:style-name="T140">(...)</text:span></text:p>
      <text:p text:style-name="P234"><text:soft-page-break/><text:span text:style-name="T139">El &lt;&lt;Plan Insular de Ordenación de Gran Canaria&gt;&gt;, determina que el suelo</text:span><text:span text:style-name="T134"> </text:span><text:span text:style-name="T139">donde se pretende llevar a cabo la actuación, cuenta con la zonificación C.1.1, que se corresponde con Suelos Urbanos.</text:span><text:span text:style-name="T117"> </text:span></text:p>
      <text:p text:style-name="P238">Además, cabe destacar, que gran parte de las chabolas/infraviviendas se encuentran dentro del límite del Dominio Público Marítimo Terrestre y Servidumbre de Protección, con referencia en la Demarcación de Costas DL-13-LP, como se muestra a continuación: (...)</text:p>
      <text:p text:style-name="P236">BARRANCO DE PINO SECO</text:p>
      <text:p text:style-name="P220"><text:span text:style-name="T120">Según el Plano n.º 5</text:span><text:span text:style-name="T117"> </text:span><text:span text:style-name="T120">y las ordenanzas específicas por parcela de la Modificación Menor de las</text:span><text:span text:style-name="T117"> </text:span><text:span text:style-name="T120">NN.SS. Polígono 18, SAU Loma de Pino Seco, la actuación pretendida en la zona de la charca de Arguineguín se encuentra sobre</text:span><text:span text:style-name="T117"> </text:span><text:span text:style-name="T122">Zona Libre de uso público</text:span><text:span text:style-name="T117"> </text:span><text:span text:style-name="T120">(...)</text:span></text:p>
      <text:p text:style-name="P234"><text:span text:style-name="T139">El &lt;&lt;Plan Insular de Ordenación de Gran Canaria&gt;&gt;, determina que el suelo</text:span><text:span text:style-name="T134"> </text:span><text:span text:style-name="T139">donde se pretende llevar a cabo la actuación, cuenta con la zonificación C.1.2, que se corresponde con Suelos Urbanos.</text:span></text:p>
      <text:p text:style-name="P237">PARCELA EN CALLE DAMASCO Y CALLE GAZMIRA</text:p>
      <text:p text:style-name="P220"><text:span text:style-name="T120">Según el Plano n.º 5</text:span><text:span text:style-name="T117"> </text:span><text:span text:style-name="T120">y las ordenanzas específicas por parcela de la Modificación Menor de las</text:span><text:span text:style-name="T117"> </text:span><text:span text:style-name="T120">NN.SS. Polígono 18, SAU Loma de Pino Seco, la actuación pretendida en la zona de la charca de Arguineguín se encuentra sobre</text:span><text:span text:style-name="T117"> </text:span><text:span text:style-name="T122">Residencial permanente V.P.O.</text:span><text:span text:style-name="T117"> </text:span><text:span text:style-name="T120">(...)</text:span></text:p>
      <text:p text:style-name="P218"><text:span text:style-name="T139">El &lt;&lt;Plan Insular de Ordenación de Gran Canaria&gt;&gt;, determina que el suelo</text:span><text:span text:style-name="T134"> </text:span><text:span text:style-name="T139">donde se pretende llevar a cabo la actuación, cuenta con la zonificación C.1.2, que se corresponde con Suelos Urbanos.</text:span></text:p>
      <text:p text:style-name="P220"><text:span text:style-name="T122">CUARTO-. </text:span><text:span text:style-name="T120">Atendiendo a lo descrito anteriormente en los apartados primero y tercero, podemos englobar las actuaciones en dos bien diferenciadas, las de demolición y construcción. </text:span></text:p>
      <text:p text:style-name="P224">En cuanto a las actuaciones de demolición, independientemente del tipo de suelo, toda demolición total de construcciones existentes devuelve el suelo al estado original del mismo, y por consiguiente, de la legalidad urbanística. </text:p>
      <text:p text:style-name="P224">Y en relación a las obras de construcción, debemos tener en consideración lo siguiente:</text:p>
      <text:p text:style-name="P242"><text:span text:style-name="T120">1. Según se establece en la </text:span><text:span text:style-name="T122">Ley 2/2003, de 30 de enero, de Vivienda de Canarias</text:span><text:span text:style-name="T120">; en el TÍTULO IV CAPÍTULO I «</text:span><text:span text:style-name="T122">Art. 32.</text:span><text:span text:style-name="T117"> </text:span><text:span text:style-name="T120">Concepto.</text:span><text:span text:style-name="T117"> </text:span><text:span text:style-name="T21">Se entiende por vivienda protegida aquella que cumple unas determinadas condiciones de uso, destino, calidad, precio máximo establecido y, en su caso, superficie y diseño, así calificadas por la consejería competente en materia de vivienda</text:span><text:span text:style-name="T120">».</text:span></text:p>
      <text:p text:style-name="P242"><text:span text:style-name="T120">2. El </text:span><text:span text:style-name="T122">Decreto-ley 24/2020, de 23 de diciembre, de medidas extraordinarias y urgentes en los ámbitos de vivienda, transportes y puertos de titularidad de la Comunidad Autónoma de Canarias</text:span><text:span text:style-name="T120">; en su CAPÍTULO I SECCIÓN 1ª - « </text:span><text:span text:style-name="T122">Art. 1</text:span><text:span text:style-name="T117"> </text:span><text:span text:style-name="T120">Regímenes de viviendas protegidas. () 2. Por su parte, </text:span><text:span text:style-name="T21">los regímenes de viviendas protegidas de nueva construcción</text:span><text:span text:style-name="T117"> </text:span><text:span text:style-name="T120">o procedentes de rehabilitación o reanudación de obras, </text:span><text:span text:style-name="T21">cuyo destino sea el arrendamiento, se distinguirán según los ingresos de los inquilinos en: a) Régimen especial</text:span><text:span text:style-name="T120">: cuando se trate de viviendas destinadas a inquilinos con ingresos de la unidad de convivencia que no excedan de 2,5 veces el IPREM. </text:span><text:span text:style-name="T21">b) Régimen general:</text:span><text:span text:style-name="T117"> </text:span><text:span text:style-name="T120">cuando las viviendas vayan destinadas a inquilinos con ingresos de la unidad de convivencia que no excedan de 4 veces el IPREM. Dicho umbral será de 5 veces el IPREM cuando se trate de familias numerosas de categoría especial o de personas con discapacidad de alguno de los siguientes tipos: i) personas con parálisis cerebral, personas con enfermedad mental, personas con discapacidad intelectual o personas con discapacidad del desarrollo, con un grado de discapacidad reconocido igual o superior al 33% o ii) personas con discapacidad física o sensorial, con un grado de discapacidad reconocido igual o superior al 65%.</text:span></text:p>
      <text:p text:style-name="P242"><text:span text:style-name="T120">3. El </text:span><text:span text:style-name="T122">Decreto-ley 1/2024, de 19 de febrero, de medidas urgentes en materia de vivienda.</text:span><text:span text:style-name="T117"> </text:span><text:span text:style-name="T120">Establece en su</text:span><text:span text:style-name="T117"> </text:span><text:span text:style-name="T120">Disposición adicional segunda, lo siguiente, «Equivalencia de regímenes de vivienda protegida. 1.A partir de la entrada en vigor del presente decreto-ley, las menciones realizadas al régimen especial, definido en la letra a) del apartado 2 del artículo 1 del Decretoley 24/2020, de 23 de diciembre, de medidas extraordinarias y urgentes en los ámbitos de vivienda, transportes y puertos de titularidad de la Comunidad Autónoma de Canarias, se entienden equivalentes al régimen de alquiler social. Igualmente, </text:span><text:span text:style-name="T21">las menciones al régimen general, de la letra b) del mismo apartado y artículo del Decreto-ley 24/2020, de 23 de diciembre, se entienden equivalentes al régimen de alquiler asequible</text:span><text:span text:style-name="T120">. 2.Las equivalencias a que se refiere el apartado anterior lo son para facilitar y agilizar las actuaciones de promoción de viviendas protegidas en régimen de alquiler sin que la misma suponga alteración o modificación del contenido de las resoluciones administrativas y los negocios jurídicos suscritos con base en la normativa previa.» </text:span></text:p>
      <text:p text:style-name="P220"><text:soft-page-break/><text:span text:style-name="T120">Por lo tanto, en relación</text:span><text:span text:style-name="T117"> </text:span><text:span text:style-name="T120">al objeto de la construcción del Edificio de 23 viviendas dónde en la memoria del proyecto básico y de ejecución,</text:span><text:span text:style-name="T117"> </text:span><text:span text:style-name="T120">se especifica que se trata de un edificio de viviendas plurifamiliar en régimen de Vivienda de Alquiler Asequible y de promoción pública y según lo citado en el párrafo anterior se entiende que se trata de un edificio de viviendas protegidas de nueva construcción, cuyo destino es el arrendamiento en el</text:span><text:span text:style-name="T117"> </text:span><text:span text:style-name="T120">régimen general equivalente al régimen de alquiler asequible.</text:span></text:p>
      <text:p text:style-name="P230"><text:span text:style-name="T19">QUINTO-.</text:span> En este apartado se procede a comprobar si el Proyecto básico y de ejecución denominado: Edificio de 23 viviendas sito en calle Damasco esquina calle Gazmira, redactado por la técnico municipal Dña. Ana Victoria Gil Molina con fecha diciembre de 2023, se adecuá a los parámetros urbanísticos aplicables.</text:p>
      <text:p text:style-name="P228">Se añade a continuación tabla justificativa del cumplimiento de los parámetros urbanísticos aplicables:</text:p>
      <table:table table:name="Tabla16" table:style-name="Tabla16">
        <table:table-column table:style-name="Tabla16.A" table:number-columns-repeated="2"/>
        <table:table-column table:style-name="Tabla16.C"/>
        <table:table-row>
          <table:table-cell table:style-name="Tabla16.A1" table:number-columns-spanned="3" office:value-type="string">
            <text:p text:style-name="P152">Ordenanza específica Parcela F53-59 MM de las NNSS Polígono 18.</text:p>
          </table:table-cell>
          <table:covered-table-cell/>
          <table:covered-table-cell/>
        </table:table-row>
        <table:table-row>
          <table:table-cell table:style-name="Tabla16.A2" office:value-type="string">
            <text:p text:style-name="P152">PARÁMETROS NORMATIVA</text:p>
          </table:table-cell>
          <table:table-cell table:style-name="Tabla16.A2" office:value-type="string">
            <text:p text:style-name="P152">PROYECTO</text:p>
          </table:table-cell>
          <table:table-cell table:style-name="Tabla16.C2" office:value-type="string">
            <text:p text:style-name="P155">-</text:p>
          </table:table-cell>
        </table:table-row>
        <table:table-row table:style-name="Tabla16.3">
          <table:table-cell table:style-name="Tabla16.A2" office:value-type="string">
            <text:p text:style-name="P154"><text:span text:style-name="T2">Uso:</text:span> Residencial permanente V.P.O</text:p>
          </table:table-cell>
          <table:table-cell table:style-name="Tabla16.B3" office:value-type="string">
            <text:p text:style-name="P155">Residencial en régimen de vivienda de Alquiler Asequible (ver apartado cuarto del informe técnico)</text:p>
          </table:table-cell>
          <table:table-cell table:style-name="Tabla16.C3" office:value-type="string">
            <text:p text:style-name="P152">Cumple</text:p>
          </table:table-cell>
        </table:table-row>
        <table:table-row>
          <table:table-cell table:style-name="Tabla16.A2" office:value-type="string">
            <text:p text:style-name="P154"><text:span text:style-name="T2">Superficie:</text:span> 906,09 m<text:span text:style-name="T242">2</text:span></text:p>
          </table:table-cell>
          <table:table-cell table:style-name="Tabla16.B3" office:value-type="string">
            <text:p text:style-name="P155">872,98 m² </text:p>
          </table:table-cell>
          <table:table-cell table:style-name="Tabla16.C3" office:value-type="string">
            <text:p text:style-name="P152">Cumple</text:p>
          </table:table-cell>
        </table:table-row>
        <table:table-row>
          <table:table-cell table:style-name="Tabla16.A2" office:value-type="string">
            <text:p text:style-name="P154"><text:span text:style-name="T2">Ocupación máx S/R:</text:span> 80%</text:p>
          </table:table-cell>
          <table:table-cell table:style-name="Tabla16.B3" office:value-type="string">
            <text:p text:style-name="P155">703,00 m² </text:p>
          </table:table-cell>
          <table:table-cell table:style-name="Tabla16.C3" office:value-type="string">
            <text:p text:style-name="P152">Cumple</text:p>
          </table:table-cell>
        </table:table-row>
        <table:table-row>
          <table:table-cell table:style-name="Tabla16.A2" office:value-type="string">
            <text:p text:style-name="P154"><text:span text:style-name="T2">N.º de plantas máx S/R:</text:span> 3</text:p>
          </table:table-cell>
          <table:table-cell table:style-name="Tabla16.B3" office:value-type="string">
            <text:p text:style-name="P155">3</text:p>
          </table:table-cell>
          <table:table-cell table:style-name="Tabla16.C3" office:value-type="string">
            <text:p text:style-name="P152">Cumple</text:p>
          </table:table-cell>
        </table:table-row>
        <table:table-row>
          <table:table-cell table:style-name="Tabla16.A2" office:value-type="string">
            <text:p text:style-name="P154"><text:span text:style-name="T2">Altura máx:</text:span> 10,50 m.</text:p>
          </table:table-cell>
          <table:table-cell table:style-name="Tabla16.B3" office:value-type="string">
            <text:p text:style-name="P155">9,63 m (en la cota superior del vial público vinculado a la parcela)</text:p>
          </table:table-cell>
          <table:table-cell table:style-name="Tabla16.C3" office:value-type="string">
            <text:p text:style-name="P152">Cumple</text:p>
          </table:table-cell>
        </table:table-row>
        <table:table-row>
          <table:table-cell table:style-name="Tabla16.A2" office:value-type="string">
            <text:p text:style-name="P154"><text:span text:style-name="T2">Edificabilidad:</text:span> 2,014 m² / m² .</text:p>
          </table:table-cell>
          <table:table-cell table:style-name="Tabla16.B3" office:value-type="string">
            <text:p text:style-name="P155">1814,99 m² </text:p>
          </table:table-cell>
          <table:table-cell table:style-name="Tabla16.C3" office:value-type="string">
            <text:p text:style-name="P152">Cumple</text:p>
          </table:table-cell>
        </table:table-row>
        <table:table-row>
          <table:table-cell table:style-name="Tabla16.A2" office:value-type="string">
            <text:p text:style-name="P154"><text:span text:style-name="T2">Retranqueos: </text:span>4, 00 m a solar de C.C. SOCIAL. Libre al resto de linderos.</text:p>
          </table:table-cell>
          <table:table-cell table:style-name="Tabla16.B3" office:value-type="string">
            <text:p text:style-name="P155">4,00 m a C.C. SOCIAL</text:p>
          </table:table-cell>
          <table:table-cell table:style-name="Tabla16.C3" office:value-type="string">
            <text:p text:style-name="P152">Cumple</text:p>
          </table:table-cell>
        </table:table-row>
        <table:table-row>
          <table:table-cell table:style-name="Tabla16.A2" office:value-type="string">
            <text:p text:style-name="P154"><text:span text:style-name="T2">Garajes:</text:span> en sótano o semisótano, 1 plaza por vivienda.</text:p>
          </table:table-cell>
          <table:table-cell table:style-name="Tabla16.B3" office:value-type="string">
            <text:p text:style-name="P155">Dispensa acogiéndose al art. 77 de la Ordenanza de Edificación de Mogán de las plazas de aparcamiento.</text:p>
          </table:table-cell>
          <table:table-cell table:style-name="Tabla16.C3" office:value-type="string">
            <text:p text:style-name="P152">Cumple</text:p>
          </table:table-cell>
        </table:table-row>
        <table:table-row>
          <table:table-cell table:style-name="Tabla16.A2" office:value-type="string">
            <text:p text:style-name="P154"><text:span text:style-name="T2">Rasante:</text:span> Se establecerá en un punto único, aquel coincidente con la cota superior del vial público (acera) vinculado a la parcela. Se exceptúa el cumplimiento del artículo 5.10.i de las NN.SS del T.M. Mogán en lo relativo a tramos de fachadas mayores de 20 m, debido a la singular configuración de la parcela.</text:p>
          </table:table-cell>
          <table:table-cell table:style-name="Tabla16.B3" office:value-type="string">
            <text:p text:style-name="P10"/>
          </table:table-cell>
          <table:table-cell table:style-name="Tabla16.C3" office:value-type="string">
            <text:p text:style-name="P152">Cumple</text:p>
          </table:table-cell>
        </table:table-row>
        <table:table-row>
          <table:table-cell table:style-name="Tabla16.A2" office:value-type="string">
            <text:p text:style-name="P154"><text:span text:style-name="T2">Sótanos o semisótanos:</text:span> Permitidos. Se tolerará el destinarlos a usos complementarios del principal tales como garajes, trasteros y cuartos de instalaciones, en ningún caso vivideros.</text:p>
          </table:table-cell>
          <table:table-cell table:style-name="Tabla16.B3" office:value-type="string">
            <text:p text:style-name="P155">Sótano destinado a trastero, aljibe y cuartos de instalaciones.</text:p>
          </table:table-cell>
          <table:table-cell table:style-name="Tabla16.C3" office:value-type="string">
            <text:p text:style-name="P152">Cumple</text:p>
          </table:table-cell>
        </table:table-row>
        <text:soft-page-break/>
        <table:table-row>
          <table:table-cell table:style-name="Tabla16.A2" office:value-type="string">
            <text:p text:style-name="P154"><text:span text:style-name="T2">Vuelos:</text:span> Se permitirán vuelos abiertos a viales públicos a más de 3,50 m sobre los mismos y como máximo en un 60% de la longitud total de la fachada. La dimensión máxima de vuelo será del 10% del ancho total del vial público al que dé frente y en ningún caso superior a 1,50 m</text:p>
          </table:table-cell>
          <table:table-cell table:style-name="Tabla16.B3" office:value-type="string">
            <text:p text:style-name="P155">No tiene.</text:p>
          </table:table-cell>
          <table:table-cell table:style-name="Tabla16.C3" office:value-type="string">
            <text:p text:style-name="P152">Cumple</text:p>
          </table:table-cell>
        </table:table-row>
      </table:table>
      <text:p text:style-name="P231"><text:span text:style-name="T113">SEXTO-.</text:span><text:span text:style-name="T25"> </text:span><text:span text:style-name="T114">Consta</text:span><text:span text:style-name="T25"> </text:span><text:span text:style-name="T114">en el expediente la ficha de inventario relativa al solar donde se pretende llevar a cabo la construcción, con n.º de inventario: 1.2.00219</text:span></text:p>
      <text:p text:style-name="P229">4.-PROPUESTA:</text:p>
      <text:p text:style-name="P221"><text:span text:style-name="T139">Por todo lo anteriormente expuesto, se informa técnicamente </text:span><text:span text:style-name="T142">COMPATIBLE</text:span><text:span text:style-name="T134"> </text:span><text:span text:style-name="T139">respecto la solicitud de viabilidad urbanística de </text:span><text:span text:style-name="T142">DEMOLICIÓN Y CONSTRUCCIÓN DE 23</text:span><text:span text:style-name="T134"> </text:span><text:span text:style-name="T142">VIVIENDAS EN ARGUINEGUÍN</text:span><text:span text:style-name="T135"> </text:span><text:span text:style-name="T141">T.M. DE MOGÁN</text:span><text:span text:style-name="T134"> </text:span><text:span text:style-name="T139">integradas en el </text:span><text:span text:style-name="T140">Programa de erradicación de zonas de zonas degradadas, del chabolismo y la infravivienda La Charca de Arguineguín y Barranco Pino Seco firmado por el Arquitecto habilitado D. Raúl David Falcón Brito, colegiado n.º 02937 del COAGC, así como, el Proyecto Básico y de Ejecución denominado: Edificio de 23 viviendas sito en calle Damasco esquina calle Gazmira, redactado por la técnico municipal Dña. Ana Victoria Gil Molina con fecha diciembre de 2023</text:span><text:span text:style-name="T135"> </text:span><text:span text:style-name="T139">y promovido por el Ayuntamiento de Mogán, con el planeamiento urbanístico y ordenanzas aplicables.</text:span></text:p>
      <text:p text:style-name="P232">Deberá emitirse certificado al respecto de la disponibilidad de los terrenos por parte de la Unidad Administrativa de Patrimonio de este Iltre. Ayuntamiento de Mogán.</text:p>
      <text:p text:style-name="P226">El presente proyecto deberá ser supervisado por la oficina de supervisión del Ayuntamiento u órgano equivalente de la Administración Pública competente, y constatar que en el proceso de contratación del técnico redactor se ha llevado a cabo la comprobación de identidad y su habilitación profesional.</text:p>
      <text:p text:style-name="P233"><text:span text:style-name="T112">La compatibilidad urbanística no valora los términos del proyecto, ni las condiciones de accesibilidad y supresión de las barreras físicas, refiriéndose únicamente a la adecuación al planeamiento municipal. </text:span><text:span text:style-name="T127">(...)»</text:span></text:p>
      <text:p text:style-name="P102"><text:span text:style-name="T255">VI.- </text:span><text:span text:style-name="T130">Que, con fecha de 20/12/2023</text:span><text:span text:style-name="T131"> </text:span><text:span text:style-name="T130">y C.S.V. </text:span><text:a xlink:type="simple" xlink:href="https://oat.mogan.es:8448/ventanilla/web/validacionFirmas.do?opcion=1&amp;modo=3&amp;csv=4006754aa9161408b0007e82600c0a39s" text:style-name="Internet_20_link" text:visited-style-name="Visited_20_Internet_20_Link"><text:span text:style-name="T257">4006754aa9161408b0007e82600c0a39s</text:span></text:a><text:span text:style-name="T129">, </text:span><text:span text:style-name="T130">Doña Esther Melián González, en su condición de técnica municipal del Negociado de Patrimonio, informa lo siguiente: </text:span></text:p>
      <text:p text:style-name="P225">«() Que consultado el Inventario General de Bienes y Derechos de este Ayuntamiento, a través de los archivos digitalizados del sistema de Gestión Patrimonial (GPA), el Solar situado en la C/ Damasco esquina con C/ Gazmira en Arguineguín figura en el mismo con el código de bien 331. (...)»</text:p>
      <text:p text:style-name="P97">A los precedentes antecedentes le son de aplicación las siguientes:</text:p>
      <text:p text:style-name="P22">CONSIDERACIONES JURÍDICAS</text:p>
      <text:p text:style-name="P23"><text:span text:style-name="T2">I.-</text:span> Que, de conformidad con el <text:span text:style-name="T2">artículo 331.1.a) </text:span><text:span text:style-name="T214">de la </text:span><text:span text:style-name="T2">Ley 4/2017, de 13 de julio, del Suelo y de los Espacios Naturales Protegidos de Canarias </text:span><text:span text:style-name="T214">(en adelante, LSENPC), las actuaciones comprendidas en proyectos de urbanización, </text:span><text:span text:style-name="T118">de obra pública o cualquier otro de contenido equivalente, amparadas por el acuerdo municipal que las autorice o apruebe estarán exceptuadas de licencias urbanística y comunicación previa a su ejecución. </text:span></text:p>
      <text:p text:style-name="P104">Supeditándose, sin embargo, la exoneración de licencia urbanística a los siguientes presupuestos: </text:p>
      <text:p text:style-name="P96"><text:span text:style-name="T119">- Que, en su tramitación, haya intervenido o podido intervenir la administración municipal competente, emitiendo s</text:span><text:span text:style-name="T118">u parecer sobre la adecuación de dichas actuaciones a la legalidad urbanística, ya por vía de informe, ya a través de emisión de los actos administrativos autorizatorios u aprobatorios. </text:span></text:p>
      <text:p text:style-name="P104">- Que el proyecto o actuación aprobada o autorizada presente el suficiente grado de detalle para que la administración municipal haya podido pronunciarse sobre la adecuación a la legalidad urbanística de su ejecución y emplazamiento.</text:p>
      <text:p text:style-name="P96"><text:span text:style-name="T119">En términos similares, el </text:span><text:span text:style-name="T121">artículo 334.2 </text:span><text:span text:style-name="T119">de la </text:span><text:span text:style-name="T121">LSENP</text:span><text:span text:style-name="T119">, dispone que </text:span><text:span text:style-name="T215">«no están sujetos a licencia ni a comunicación previa los </text:span><text:span text:style-name="T150">actos de construcción, edificación y uso del suelo, incluidos en los proyectos de obras y servicios públicos de cualquiera de las administraciones públicas canarias, sujetos al régimen de cooperación previsto en el artículo 19 de esta ley. En tales supuestos, la resolución del procedimiento </text:span><text:soft-page-break/><text:span text:style-name="T150">de cooperación legitimará por sí misma la ejecución de los actos de construcción, edificación y uso del suelo incluidos en los proyectos de obras y servicios públicos, siempre que el ayuntamiento hubiera manifestado la conformidad del proyecto a la legalidad urbanística dentro del plazo de un mes, o de quince días en caso de urgencia, o hubiera dejado transcurrir tales plazos sin pronunciamiento alguno al respecto&gt;&gt;.</text:span></text:p>
      <text:p text:style-name="P24"><text:span text:style-name="T3">II.- </text:span><text:span text:style-name="T215">Que, en aras a materializarse el parecer de esta Corporación, en el presente expediente</text:span><text:span text:style-name="T25"> </text:span><text:span text:style-name="T215">deberán obrar</text:span><text:span text:style-name="T25"> </text:span><text:span text:style-name="T215">los informes y autorizaciones preceptivos que resulten aplicables. Concretamente,conforme al </text:span><text:span text:style-name="T3">artículo 342.3 </text:span><text:span text:style-name="T215">de la </text:span><text:span text:style-name="T3">LSENPC</text:span><text:span text:style-name="T215">, deberán emitirse los informes técnicos y jurídicos sobre la</text:span><text:span text:style-name="T25"> </text:span><text:span text:style-name="T215">adecuación del proyecto o actuación a la </text:span><text:span text:style-name="T150">legalidad ambiental, territorial y urbanística y, en su caso, aquellas otras materias en que así lo exija la normativa sectorial aplicable.</text:span></text:p>
      <text:p text:style-name="P96"><text:span text:style-name="T150">En este contexto y, con fecha de 23/08/2024, se ha emitido el </text:span><text:span text:style-name="T161">preceptivo informe técnico municipa</text:span><text:span text:style-name="T150">l, en el cual, se concluye, entre otros términos, que el Proyecto Básico y de Ejecución denominado «Edificio de 23</text:span><text:span text:style-name="T146"> </text:span><text:span text:style-name="T150">viviendas», sito en </text:span><text:span text:style-name="T139">c/Damasco, esquina c/Gazmira, en este Término Municipal de Mogán, </text:span><text:span text:style-name="T150">de diciembre de 2023, suscrito por </text:span><text:span text:style-name="T139">la técnica municipal Doña Ana Victoria Gil Molina, con n.º de colegiada del Colegio Oficial de Arquitectos de Gran Canaria 384, resulta </text:span><text:span text:style-name="T163">compatible</text:span><text:span text:style-name="T134"> </text:span><text:span text:style-name="T139">con el planeamiento urbanístico y ordenanzas</text:span><text:span text:style-name="T134"> </text:span><text:span text:style-name="T139">de aplicación. </text:span></text:p>
      <text:p text:style-name="P99">Significándose, expresamente, en el referido pronunciamiento técnico, la ausencia de certificación sobre la disponibilidad de los terrenos sobre los que se proyecta las actuaciones. </text:p>
      <text:p text:style-name="P98">Habiéndose emitido, con posterioridad a la emisión del citado parecer técnico, por parte de la Unidad Administrativa de Patrimonio, el requerido informe, tal y como consta en el Antecedente VI del presente. </text:p>
      <text:p text:style-name="P98">Dicho ésto, debe hacerse hincapié en que si bien, en el referido informe técnico, parcialmente, transcrito en el Antecedente V, se hace referencia tanto a las actuaciones de demolición como a las de construcción, en el presente, atendemos y nos pronunciamiento únicamente sobre las segundas. </text:p>
      <text:p text:style-name="P98">Específicamente, si atendemos al Proyecto Básico y de Ejecución de diciembre de 2023, sometido a consideración jurídica, el mismo tiene por objeto la construcción de viviendas de promoción pública, en c/Gazmira esquina c/Damasco, sin versar sobre las tareas de demolición de las chabolas/infraviviendas que, conforme al parece técnico, se encuentran afectan por el Dominio Público Marítimo Terrestre y de Servidumbre de Protección. </text:p>
      <text:p text:style-name="P98">No apreciándose, sensu contrario y salvo error u omisión involuntaria, que el emplazamiento de la proyectada edificación se encuentre afecto por algún deslinde que exija la obtención de título habilitante previo/autorización sectorial. </text:p>
      <text:p text:style-name="P100"><text:span text:style-name="T214">Ello, unido a que no se supedita el parecer técnico favorable a la observancia de prescripciones técnicas insalvables, nos permite descartar la concurrencia de óbice jurídico para autorizar la ejecución del Proyecto </text:span><text:span text:style-name="T149">denominado «Edificio de 23</text:span><text:span text:style-name="T132"> </text:span><text:span text:style-name="T149">viviendas», sito en </text:span><text:span text:style-name="T138">c/Damasco, esquina c/Gazmira, en este Término Municipal de Mogán, </text:span><text:span text:style-name="T149">de diciembre de 2023, suscrito </text:span><text:span text:style-name="T138">por parte de la técnica municipal Doña Ana Victoria Gil Molina, con n.º de colegiada del Colegio Oficial de Arquitectos de Gran Canaria 3841, y</text:span><text:span text:style-name="T133"> </text:span><text:span text:style-name="T138">promovido por el Ilustre Ayuntamiento de Mogán. </text:span></text:p>
      <text:p text:style-name="P24"><text:span text:style-name="T3">III.- </text:span><text:span text:style-name="T139">Que, conforme al</text:span><text:span text:style-name="T134"> </text:span><text:span text:style-name="T142">artículo 4.1</text:span><text:span text:style-name="T134"> </text:span><text:span text:style-name="T139">del </text:span><text:span text:style-name="T3">Real Decreto 1000/2010, de 5 de agosto, sobre el visado colegial obligatorio</text:span><text:span text:style-name="T215">,</text:span><text:span text:style-name="T25"> </text:span><text:span text:style-name="T215">«cuando en</text:span><text:span text:style-name="T25"> </text:span><text:span text:style-name="T215">aplicación de la normativa sobre la contratación pública, alguna de los trabajos previstos en el artículo 2 sea objeto de informe de la oficina de supervisión de proyectos, u órgano equivalente, de la Administración Pública competente, no será necesario la previa obtención del visado colegial. Dicho informe bastará a efectos del cumplimiento de la obligación de obtención del visado colegial». </text:span></text:p>
      <text:p text:style-name="P101"><text:span text:style-name="T215">Preceptuándose, en su </text:span><text:span text:style-name="T3">apartado segundo</text:span><text:span text:style-name="T215">, que «las Administraciones Públicas contratantes podrán eximir de la obligación de visado a los trabajos objeto de un contrato del sector público que no se encuentren en el supuesto del apartado anterior, cuando a través de sus procesos de contratación, de conformidad con las normas que los regulan, realicen la comprobación de la identidad y habilitación profesional del autor del trabajo y de la corrección e integridad formal de la documentación del trabajo profesional de acuerdo con la normativa aplicable&gt;&gt;.</text:span></text:p>
      <text:p text:style-name="P111"><text:span text:style-name="T3">IV.- </text:span><text:span text:style-name="T215">Que, al tenor de los </text:span><text:span text:style-name="T3">artículos 14</text:span><text:span text:style-name="T25"> </text:span><text:span text:style-name="T215">de la </text:span><text:span text:style-name="T3">LSENPC</text:span><text:span text:style-name="T25"> </text:span><text:span text:style-name="T215">y </text:span><text:span text:style-name="T3">25.2.a) </text:span><text:span text:style-name="T215">de la </text:span><text:span text:style-name="T3">Ley 7/1985, de 2 de abril, de Bases de Régimen Local </text:span><text:span text:style-name="T215">(en adelante, LRBRL), compete al Municipio la ordenación, gestión, ejecución del planeamiento, intervención, protección y disciplina urbanística, entres otras atribuciones en materia de urbanismo.</text:span></text:p>
      <text:p text:style-name="P98"><text:span text:style-name="T2">V.-</text:span> <text:span text:style-name="T132">Que, en virtud del </text:span><text:span text:style-name="T147">artículo 340 </text:span><text:span text:style-name="T132">de la </text:span><text:span text:style-name="T147">LSENPC</text:span><text:span text:style-name="T132">, «la </text:span><text:span text:style-name="T159">competencia para el otorgamiento de las licencias urbanísticas</text:span><text:span text:style-name="T132"> corresponde a los ayuntamientos y se ejercerá por los órganos que se establezcan por la legislación de régimen local». </text:span></text:p>
      <text:p text:style-name="P105">Concretamente, conforme al <text:span text:style-name="T2">artículo 21.1.q)</text:span> de la <text:span text:style-name="T2">LRBRL</text:span>, compete a la Alcaldesa-Presidenta del Ilustre Ayuntamiento de Mogán el otorgamiento de licencias. Así como, la aprobación de los proyectos de obras y de servicios cuando sea competente para su contratación o concesión y estén previstos en el presupuesto, al tenor de la epígrafe o) del mismo precepto. </text:p>
      <text:p text:style-name="P105">No obstante, dichas competencias han sido delegada en la Junta de Gobierno Local, mediante <text:span text:style-name="T2">Decreto n.º 3347/2023, de 19 de junio</text:span> (Dispositivo Segundo, apartados f) y g). </text:p>
      <text:p text:style-name="P251"><text:soft-page-break/>En virtud de lo expuesto, y al amparo de lo establecido en el <text:span text:style-name="T2">artículo 212 </text:span>del <text:span text:style-name="T2">Reglamento de Organización Municipal</text:span>, se eleva a su consideración la siguiente:</text:p>
      <text:p text:style-name="P252"/>
      <text:p text:style-name="P86">PROPUESTA DE RESOLUCIÓN</text:p>
      <text:p text:style-name="P253"><text:span text:style-name="T255">PRIMERO.-</text:span><text:span text:style-name="T258"> </text:span><text:span text:style-name="T255">Autorizar</text:span><text:span text:style-name="T258"> la ejecución de las obras objeto del Proyecto </text:span><text:span text:style-name="T174">denominado «Edificio de 23</text:span><text:span text:style-name="T178"> </text:span><text:span text:style-name="T174">viviendas», sito en </text:span><text:span text:style-name="T143">c/Damasco, esquina c/Gazmira, en este Término Municipal de Mogán, </text:span><text:span text:style-name="T174">de diciembre de 2023, suscrito </text:span><text:span text:style-name="T143">por parte de la técnica municipal Doña Ana Victoria Gil Molina, con n.º de colegiada del Colegio Oficial de Arquitectos de Gran Canaria 3841, y</text:span><text:span text:style-name="T145"> </text:span><text:span text:style-name="T143">promovido por el Ilustre Ayuntamiento de Mogán, de conformidad con lo expuesto </text:span><text:span text:style-name="T144">en el informe técnico con C.S.V. </text:span><text:a xlink:type="simple" xlink:href="https://oat.mogan.es:8448/ventanilla/web/validacionFirmas.do?opcion=1&amp;modo=3&amp;csv=2006754aa92717115ac07e8057080b14K" text:style-name="Internet_20_link" text:visited-style-name="Visited_20_Internet_20_Link"><text:span text:style-name="T254">2006754aa92717115ac07e8057080b14K</text:span></text:a><text:span text:style-name="T183">. </text:span></text:p>
      <text:p text:style-name="P87"><text:span text:style-name="Emphasis"><text:span text:style-name="T255">SEGUNDO.-</text:span></text:span><text:span text:style-name="Emphasis"><text:span text:style-name="T258"> </text:span></text:span><text:span text:style-name="Emphasis"><text:span text:style-name="T259">Notificar la resolución que en su caso se adopte a los Departamentos de Obras Públicas y Contratación, a los efectos oportunos. </text:span></text:span></text:p>
      <text:p text:style-name="P88"><text:span text:style-name="Emphasis"><text:span text:style-name="T181">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span></text:span></text:p>
      <text:p text:style-name="P254">Considerando que la adopción de este acuerdo es competencia de la Junta de Gobierno Local en virtud de las delegaciones efectuadas por la Alcaldesa de este Ayuntamiento, mediante <text:span text:style-name="T2">Decreto 2023/3347, </text:span>de fecha <text:span text:style-name="T2">19 de junio de 2023.</text:span></text:p>
      <text:p text:style-name="P255"><text:span text:style-name="T39">En su virtud, y conforme a tales antecedentes, </text:span><text:span text:style-name="T40">PROPONGO</text:span><text:span text:style-name="T41"> </text:span><text:span text:style-name="T39">a la Junta deGobierno Local:</text:span></text:p>
      <text:p text:style-name="P88"><text:span text:style-name="T255"><text:tab/>PRIMERO.-</text:span><text:span text:style-name="T258"> </text:span><text:span text:style-name="T255">Autorizar</text:span><text:span text:style-name="T258"> la ejecución de las obras objeto del Proyecto </text:span><text:span text:style-name="T52">denominado </text:span><text:span text:style-name="T174">«Edificio de 23</text:span><text:span text:style-name="T178"> </text:span><text:span text:style-name="T174">viviendas»</text:span><text:span text:style-name="T52">, sito en </text:span><text:span text:style-name="T42">c/Damasco, esquina c/Gazmira, en este Término Municipal de Mogán, </text:span><text:span text:style-name="T52">de diciembre de 2023, suscrito </text:span><text:span text:style-name="T42">por parte de la técnica municipal Doña Ana Victoria Gil Molina, con n.º de colegiada del Colegio Oficial de Arquitectos de Gran Canaria 3841, y</text:span><text:span text:style-name="T45"> </text:span><text:span text:style-name="T42">promovido por el Ilustre Ayuntamiento de Mogán, de conformidad con lo expuesto </text:span><text:span text:style-name="T43">en el informe técnico con C.S.V. </text:span><text:a xlink:type="simple" xlink:href="https://oat.mogan.es:8448/ventanilla/web/validacionFirmas.do?opcion=1&amp;modo=3&amp;csv=2006754aa92717115ac07e8057080b14K" text:style-name="Internet_20_link" text:visited-style-name="Visited_20_Internet_20_Link"><text:span text:style-name="T254">2006754aa92717115ac07e8057080b14K</text:span></text:a><text:span text:style-name="T55">. </text:span></text:p>
      <text:p text:style-name="P87"><text:span text:style-name="Emphasis"><text:span text:style-name="T44">SEGUNDO.-</text:span></text:span><text:span text:style-name="Emphasis"><text:span text:style-name="T45"> </text:span></text:span><text:span text:style-name="Emphasis"><text:span text:style-name="T42">Notificar la resolución que en su caso se adopte a los Departamentos de Obras Públicas y Contratación, a los efectos oportunos.”</text:span></text:span></text:p>
      <text:p text:style-name="P49"/>
      <text:p text:style-name="P49"><text:tab/><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63"><text:tab/>La Junta de Gobierno Local, acuerda aprobar la propuesta emitida en los términos que se recogen precedentemente.</text:p>
      <text:p text:style-name="P63"/>
      <text:p text:style-name="Standard"><text:span text:style-name="Strong_20_Emphasis"><text:span text:style-name="T10"><text:tab/></text:span></text:span><text:span text:style-name="Strong_20_Emphasis"><text:span text:style-name="T9">26.-Asuntos de urgencia.</text:span></text:span><text:span text:style-name="T18"> </text:span></text:p>
      <text:p text:style-name="P176"/>
      <text:p text:style-name="P140">Previa declaración de urgencia, se pasan a tratar los expedientes que se detallan y cuyo tenor literal es el siguiente:</text:p>
      <text:p text:style-name="P156"><text:span text:style-name="Strong_20_Emphasis"><text:span text:style-name="T263"><text:tab/></text:span></text:span></text:p>
      <text:p text:style-name="P156"><text:span text:style-name="Strong_20_Emphasis"><text:span text:style-name="T263"/></text:span></text:p>
      <text:p text:style-name="P156"><text:span text:style-name="Strong_20_Emphasis"><text:span text:style-name="T263"><text:tab/></text:span></text:span><text:span text:style-name="Strong_20_Emphasis"><text:span text:style-name="T249">26.1. Expte: 12692/2024. Propuesta para conceder una Subvención nominativa, a la FUNDACIÓN CANARIA FUND GRUBE (MOGÁN 22/25).</text:span></text:span><text:span text:style-name="T250"> </text:span></text:p>
      <text:p text:style-name="P43"/>
      <text:p text:style-name="P71"><text:span text:style-name="T51"><text:tab/></text:span><text:span text:style-name="T56">“DÑA. EMILY DEL CARMEN QUINTANA RAMÍREZ,</text:span><text:span text:style-name="T54"> </text:span><text:span text:style-name="T57">Concejala Delegada en materia de Juventud y Educación., según Decreto n.º 3349/2023</text:span><text:span text:style-name="T54"> </text:span><text:span text:style-name="T57">de 19</text:span><text:span text:style-name="T54"> </text:span><text:span text:style-name="T57">de junio</text:span><text:span text:style-name="T100">, en relación a la subvención nominativa a favor de la </text:span><text:span text:style-name="T57">a la </text:span><text:span text:style-name="T56">FUNDACIÓN CANARIA FUND GRUBE</text:span><text:span text:style-name="T57">, con CIF</text:span><text:span text:style-name="T54"> </text:span><text:span text:style-name="T57">n.º </text:span><text:span text:style-name="T56">G76018779</text:span><text:span text:style-name="T54"> </text:span><text:span text:style-name="T57">para el año 2025</text:span><text:span text:style-name="T58"> </text:span><text:span text:style-name="T59">con el objeto de colaborar</text:span><text:span text:style-name="T58"> </text:span><text:span text:style-name="T59">con dicha Fundación para el desarrollo de un programa de intervención socio- educativa.</text:span></text:p>
      <text:p text:style-name="P131"><text:span text:style-name="T100">Visto el informe emitido el día 27/01/2025</text:span><text:span text:style-name="T101"> </text:span><text:span text:style-name="T100">por la Técnico Responsable del Departamento de Subvenciones e Instructora de este expediente de subvención nominativa, cuyo csv es: </text:span><text:soft-page-break/><text:a xlink:type="simple" xlink:href="https://oat.mogan.es:8448/ventanilla/web/validacionFirmas.do?opcion=1&amp;modo=3&amp;csv=D006754aa9291b0bffc07e90f30107284" text:style-name="Internet_20_link" text:visited-style-name="Visited_20_Internet_20_Link"><text:span text:style-name="T100">D006754aa9291b0bffc07e90f30107284</text:span></text:a><text:span text:style-name="T256"> </text:span><text:span text:style-name="T100">en el que se realizan las consideraciones para la concesión de una subvención nominativa a la entidad </text:span><text:span text:style-name="T60">FUNDACIÓN CANARIA FUND GRUBE</text:span><text:span text:style-name="T59">, con CIF</text:span><text:span text:style-name="T58"> </text:span><text:span text:style-name="T59">n.º </text:span><text:span text:style-name="T60">G76018779</text:span><text:span text:style-name="T58"> </text:span><text:span text:style-name="T59">con el objeto de colaborar</text:span><text:span text:style-name="T58"> </text:span><text:span text:style-name="T59">con dicha Fundación, para el desarrollo de un programa de intervención socio- educativa</text:span><text:span text:style-name="T100">.</text:span></text:p>
      <text:p text:style-name="P131"><text:span text:style-name="T57">Visto el informe emitido el día 24/01/2025</text:span><text:span text:style-name="T54"> </text:span><text:span text:style-name="T57">por la Unidad Administrativa de la Asesoría Jurídica de este Ilustre Ayuntamiento de Mogán, por el que considera que </text:span><text:span text:style-name="T182">De conformidad con todo lo expuesto, procede INFORMAR FAVORABLEMENTE la aprobación del Borrador de Convenio de colaboración entre el Ayuntamiento y la Fundación Canaria Universo Unido para el otorgamiento de subvención nominativa dirigida al desarrollo de proyecto socio-educativo de acuerdo con lo establecido en la normativa que resulta de aplicación</text:span><text:span text:style-name="T57">.;</text:span><text:span text:style-name="T54"> </text:span><text:span text:style-name="T57">con csv:</text:span><text:span text:style-name="T63"> </text:span><text:a xlink:type="simple" xlink:href="https://oat.mogan.es:8448/ventanilla/web/validacionFirmas.do?opcion=1&amp;modo=3&amp;csv=R006754aa900180d0d407e92b5010a15F" text:style-name="Internet_20_link" text:visited-style-name="Visited_20_Internet_20_Link"><text:span text:style-name="T102">R006754aa900180d0d407e92b5010a15F</text:span></text:a></text:p>
      <text:p text:style-name="P132"><text:span text:style-name="T61">Vista la Retención de Crédito emitida el día 13/01/2025,</text:span><text:span text:style-name="T27"> </text:span><text:span text:style-name="T61">de la aplicación presupuestaria 320.480.00 por importe de 13.000,00 euros y con destino a </text:span><text:span text:style-name="T166">Subvención nominativa Fundación Canaria Universo Unido. Actividades extraescolares en Mogán</text:span><text:span text:style-name="T214">, y nº de operación </text:span><text:span text:style-name="T46">220250000075</text:span><text:span text:style-name="T214">.</text:span></text:p>
      <text:p text:style-name="P131"><text:span text:style-name="T53">Visto el informe favorable emitido el día 24/01/2025</text:span><text:span text:style-name="T54"> </text:span><text:span text:style-name="T53">por la Tesorería General de este Ayuntamiento de Mogán, en relación al cumplimiento de las obligaciones tributarias de la entidad </text:span><text:span text:style-name="T60">FUNDACIÓN CANARIA FUND GRUBE</text:span><text:span text:style-name="T59">, con CIF</text:span><text:span text:style-name="T58"> </text:span><text:span text:style-name="T59">n.º </text:span><text:span text:style-name="T60">G76018779</text:span><text:span text:style-name="T53">, con respecto al artículo 13 de la Ley 38/2003 de 17 de noviembre, General de Subvenciones, </text:span><text:span text:style-name="T57">cuyo csv es: </text:span><text:a xlink:type="simple" xlink:href="https://oat.mogan.es:8448/ventanilla/web/validacionFirmas.do?opcion=1&amp;modo=3&amp;csv=X006754aa907180f4fd07e9039010d07T" text:style-name="Internet_20_link" text:visited-style-name="Visited_20_Internet_20_Link"><text:span text:style-name="T256">X006754aa907180f4fd07e9039010d07T</text:span></text:a></text:p>
      <text:p text:style-name="P131"><text:span text:style-name="T260">Visto el Informe de Fiscalización Previa Limitada emitido el día 27/01/2025</text:span><text:span text:style-name="T256"> </text:span><text:span text:style-name="T260">por la Intervención General de este Ayuntamiento de Mogán, en relación a la aprobación, compromiso del gasto y reconocimiento de la obligación de la subvención nominativa a la </text:span><text:span text:style-name="T60">FUNDACIÓN CANARIA FUND GRUBE</text:span><text:span text:style-name="T57">, cuyo csv es:</text:span><text:span text:style-name="T54"> </text:span><text:a xlink:type="simple" xlink:href="https://oat.mogan.es:8448/ventanilla/web/validacionFirmas.do?opcion=1&amp;modo=3&amp;csv=S006754aa9221c0aadf07e8327020b33v" text:style-name="Internet_20_link" text:visited-style-name="Visited_20_Internet_20_Link"><text:span text:style-name="T256">P006754aa9151b000c707e91a001073bn</text:span></text:a><text:span text:style-name="T57">, en el que se concluye de forma literal:</text:span><text:span text:style-name="T175"> </text:span><text:span text:style-name="T182">En base a la documentación obrante en el expediente y las comprobaciones realizadas, se fiscaliza de conformidad el expediente epigrafiado.</text:span></text:p>
      <text:p text:style-name="P138">Considerando que la adopción de este acuerdo es competencia de la Junta de Gobierno Local en virtud de las delegaciones efectuadas por la Alcaldesa de este Ayuntamiento, mediante Decreto 3347/2023, de fecha 19 de junio,</text:p>
      <text:p text:style-name="P139">PROPONGO:</text:p>
      <text:p text:style-name="P134"><text:span text:style-name="T104">PRIMERO</text:span><text:span text:style-name="T103">.- </text:span><text:span text:style-name="T104">CONCEDER</text:span> <text:span text:style-name="T103">una subvención </text:span><text:span text:style-name="T104">NOMINATIVA </text:span><text:span text:style-name="T103">a</text:span> <text:span text:style-name="T103">la entidad</text:span> <text:span text:style-name="T165">FUNDACIÓN CANARIA FUND GRUBE</text:span><text:span text:style-name="T162">, con CIF</text:span><text:span text:style-name="T132"> </text:span><text:span text:style-name="T162">n.º </text:span><text:span text:style-name="T165">G76018779</text:span> <text:span text:style-name="T162">para el año 2025</text:span><text:span text:style-name="T104">, </text:span><text:span text:style-name="T103">por importe de TRECE</text:span> <text:span text:style-name="T103">MIL EUROS (13.000,00 ) y con cargo a l</text:span><text:span text:style-name="T162">a aplicación presupuestaria 320/480.00</text:span><text:span text:style-name="T132"> </text:span><text:span text:style-name="T162">del vigente Presupuesto General, </text:span><text:span text:style-name="T168">colaborar</text:span><text:span text:style-name="T167"> </text:span><text:span text:style-name="T168">con dicha Fundación para el desarrollo de un programa de intervención socio- educativa.</text:span></text:p>
      <text:p text:style-name="P135"><text:span text:style-name="T169">SEGUNDO.- AUTORIZAR, COMPROMETER Y RECONOCER LA OBLIGACIÓN Y PROPONER EL PAGO </text:span><text:span text:style-name="T170">conforme a lo establecido en la estipulación Quinta del Convenio a suscribir: - El abono de esta subvención se realizará de forma anticipada mediante transferencia bancaria a la cuenta de titularidad de la entidad FUNDACIÓN CANARIA FUND GRUBE.</text:span></text:p>
      <text:p text:style-name="P135"><text:span text:style-name="T169">TERCERO.- APROBAR EL CONVENIO DE COLABORACIÓN ENTRE EL AYUNTAMIENTO DE MOGÁN Y LA FUNDACIÓN CANARIA FUND GRUBE PARA EL OTORGAMIENTO DE SUBVENCIÓN NOMINATIVA DIRIGIDA AL DESARROLLO DE PROYECTO SOCIOEDUCATIVO</text:span><text:span text:style-name="T171"> </text:span><text:span text:style-name="T170">según el siguiente texto:</text:span></text:p>
      <text:p text:style-name="P133">CONVENIO DE COLABORACIÓN ENTRE EL AYUNTAMIENTO DE MOGÁN Y LA FUNDACIÓN CANARIA FUND GRUBE PARA EL OTORGAMIENTO DE SUBVENCIÓN NOMINATIVA DIRIGIDA AL DESARROLLO DE PROYECTO SOCIOEDUCATIVO</text:p>
      <text:p text:style-name="P30">En Mogán, a fecha de la firma.</text:p>
      <text:p text:style-name="P32">REUNIDOS</text:p>
      <text:p text:style-name="P256"/>
      <text:p text:style-name="P257"><text:span text:style-name="T2">De una parte,</text:span> Doña Onalia Bueno García, provista del D.N.I nº ***073***, en nombre y representación del Ilustre<text:span text:style-name="T244"> </text:span>Ayuntamiento de<text:span text:style-name="T245"> </text:span>Mogán, con CIF P3501300B, y<text:span text:style-name="T245"> </text:span>domicilio<text:span text:style-name="T245"> </text:span>en<text:span text:style-name="T246"> </text:span>Avenida<text:span text:style-name="T245"> </text:span>de<text:span text:style-name="T245"> </text:span>Constitución<text:span text:style-name="T245"> </text:span>nº4,<text:span text:style-name="T245"> 35140 </text:span>Mogán.</text:p>
      <text:p text:style-name="P257"><text:span text:style-name="T147">Y de otra,</text:span><text:span text:style-name="T132"> D</text:span><text:span text:style-name="T167">on Manmohan Naraindas Chhabria Chhabria, con NIF ***131***, en calidad de Presidente de la Fundación Canaria Fund Grube, con CIF G76018779 domicilio en la calle Cártago 1, El Tablero, 35109, San Bartolomé de Tirajana, </text:span><text:span text:style-name="T132">inscrita en el Registro de Fundaciones de Canarias, con fecha 5 de julio de 2011, facultada para este acto en virtud de escritura de constitución y miembro del actual patronato de la Fundación.</text:span></text:p>
      <text:p text:style-name="P37"><text:soft-page-break/>Los intervinientes, que actúan a razón de sus respectivos cargos, se reconocen, mutua y recíprocamente, la capacidad legal necesaria para la formalización del presente acuerdo y, en su mérito</text:p>
      <text:h text:style-name="P267" text:outline-level="2">INTERVIENEN</text:h>
      <text:p text:style-name="P31"/>
      <text:p text:style-name="P257"><text:span text:style-name="T132">La primera, en nombre y representación del AYUNTAMIENTO DE MOGÁN, </text:span>con<text:span text:style-name="T222"> </text:span>CIF<text:span text:style-name="T245"> </text:span>P3501300B, <text:span text:style-name="T132">conforme a las facultades que le confiere la vigente Ley de Régimen Local, así como el Acuerdo Plenario adoptado en fecha de 17 de junio de 2023, en el que toma posesión de su cargo y, dando fe, el Sr. secretario de este Ayuntamiento de Mogán, Don David Chao Castro, de conformidad con la disposición Adicional Octava, letra d), de la Ley 7/1985, de 2 de abril, reguladora de las Bases de Régimen Local.</text:span></text:p>
      <text:p text:style-name="P136">El segundo, en nombre y representación de la entidad FUNDACIÓN CANARIA FUND GRUBE, con CIF G76018779, en calidad de Presidente, conforme a las facultades que le acreditan para suscribir este convenio en virtud de la escritura de constitución y miembro del actual patronato de la Fundación, con domicilio en la calle Cártago 1, El Tablero, 35109, San Bartolomé de Tirajana, inscrita en el Registro de Fundaciones de Canarias de fecha 5 de julio de 2011.</text:p>
      <text:h text:style-name="P267" text:outline-level="2">EXPONEN</text:h>
      <text:p text:style-name="P31"/>
      <text:p text:style-name="P259"><text:span text:style-name="T2">PRIMERO.- </text:span>Que el Ilustre Ayuntamiento de Mogán para la gestión de sus intereses y en el ámbito de sus competencias puede<text:span text:style-name="T244"> </text:span>promover toda clase de actividades y prestar cuantos servicios públicos contribuyan a satisfacer las necesidades y<text:span text:style-name="T244"> </text:span>aspiraciones de la comunidad vecinal y en este sentido está interesado en promover vínculos de colaboración que<text:span text:style-name="T244"> </text:span>favorezcan<text:span text:style-name="T244"> </text:span>el<text:span text:style-name="T244"> </text:span>desarrollo<text:span text:style-name="T244"> </text:span>de<text:span text:style-name="T244"> </text:span>las<text:span text:style-name="T244"> </text:span>diferentes<text:span text:style-name="T244"> </text:span>actividades<text:span text:style-name="T244"> </text:span>educativas<text:span text:style-name="T244"> </text:span>y<text:span text:style-name="T244"> </text:span>sociales, a través del proyecto de apoyo socio-educativo integral con el fin de mejorar la<text:span text:style-name="T244"> </text:span>calidad<text:span text:style-name="T244"> </text:span>de<text:span text:style-name="T244"> </text:span>vida<text:span text:style-name="T244"> </text:span>de<text:span text:style-name="T244"> </text:span>la<text:span text:style-name="T244"> </text:span>ciudadanía, y ofreciendo una atención inmediata a través de clases de refuerzo escolar y acompañamiento socio-educativo a personas en riesgo de padecer situaciones de exclusión social y/o vulnerabilidad.</text:p>
      <text:p text:style-name="P259"/>
      <text:p text:style-name="P259"><text:span text:style-name="T2">SEGUNDO. - </text:span>Que la Fundación Canaria Fund Grube es una entidad privada sin ánimo de lucro y que goza de personalidad<text:span text:style-name="T244"> </text:span>jurídica propia y plena capacidad de obrar, constituida al amparo de la Ley 2/1998, de 6 de abril, de Fundaciones<text:span text:style-name="T244"> </text:span>Canarias, siendo uno de sus objetivos fundacionales el desarrollo formativo, cultural y social de la Comunidad Canaria.<text:span text:style-name="T244"> </text:span>La Fundación ha incluido en su Plan de Actuación aprobado por su Patronato para el año 2025, la realización de<text:span text:style-name="T244"> </text:span>distintas acciones formativas de carácter educativo y social, destinadas a menores con dificultades de aprendizaje y en<text:span text:style-name="T244"> </text:span>núcleos familiares con dificultades económicas, con el objetivo de proporcionar apoyo a los jóvenes de la Comunidad<text:span text:style-name="T244"> </text:span>Canaria.</text:p>
      <text:p text:style-name="P260"><text:span text:style-name="T147">TERCERO. - </text:span><text:span text:style-name="T132">La Constitución Española recoge en su artículo 39, capítulo tercero dentro de los principios rectores de la política social y económica, la obligación de todos los poderes públicos de asegurar la protección social, económica y jurídica de la familia y dentro de esta la protección integral de los menores. Por lo que el Ayuntamiento de Mogán, a través de la concejalía del área de Educación y Servicios Sociales tienen como objetivo promover vínculos de colaboración que favorezcan el desarrollo de las diferentes actividades educativas y sociales, mejorando la calidad de vida de la ciudadanía.</text:span></text:p>
      <text:p text:style-name="P260"><text:span text:style-name="T147">CUARTO. - </text:span><text:span text:style-name="T132">La Ley 7/1985, de 2 de abril, establece que el Municipio, para la gestión de sus intereses y en el ámbito de sus competencias, puede promover actividades y prestar los servicios públicos que contribuyan a satisfacer las necesidades y aspiraciones de la comunidad vecinal (art.25.1). Asimismo establece que el Municipio ejercerá en todo caso como competencias propias, en los términos de la legislación del Estado y de las Comunidades Autónomas, en las siguientes materias e) Evaluación e información de situaciones de necesidad social y la atención inmediata a personas en situación o riesgo de exclusión social (art.25.2), en relación con lo establecido en las disposición transitoria segunda de la </text:span><text:soft-page-break/><text:span text:style-name="T132">Ley 27/2013, de 27 de diciembre, de racionalización y sostenibilidad de la Administración Local y en la Ley 7/2015, de uno de abril, de los municipios de Canarias, publicada en el Boletín Oficial de Canarias nº 70, de 14 de abril de 2015.</text:span></text:p>
      <text:p text:style-name="P260"><text:span text:style-name="T147">QUINTO. - </text:span><text:span text:style-name="T132">El artículo 5 de la Ley 7/1985, dispone que para el cumplimiento de sus fines y en el ámbito de sus respectivas competencias, las Entidades locales, de acuerdo con la Constitución y las leyes, tendrán plena capacidad jurídica para celebrar contratos. Asimismo, el artículo 86 de la Ley 39/2015, de 1 de octubre, del Procedimiento Administrativo Común de las Administraciones Públicas dispone que las Administraciones Públicas podrán celebrar acuerdos, pactos, convenios o contratos con personas tanto de derecho público como privado, siempre que no sean contrarios al ordenamiento jurídico ni versen sobre materias no susceptibles de transacción y tengan por objeto satisfacer el interés público que tienen encomendado, con el alcance, efectos y régimen jurídico específico que, en su caso, prevea la disposición que lo regule. Por su parte, los artículos 47 a 53 de la Ley 40/2015, de 1 de octubre, de Régimen Jurídico del Sector Público regulan los convenios estableciendo, en el artículo 47.1 que Son convenios los acuerdos con efectos jurídicos adoptados por las Administraciones Públicas, los organismos públicos y entidades de derecho público vinculados o dependientes o las Universidades públicas entre sí o con sujetos de derecho privado para un fin común.</text:span></text:p>
      <text:p text:style-name="P260"><text:span text:style-name="T147">SEXTO. - </text:span><text:span text:style-name="T132">La Ley 16/2019, de 2 de mayo, de Servicios Sociales de Canarias, en su artículo 1. Objeto, del apartado 2-4, en base a la actuación de los servicios sociales entre otras: configurar un sistema público de servicios sociales que dé respuesta a las necesidades de las personas, las familias y demás unidades de convivencia, potenciando su autonomía y calidad de vida (apartado 2), ordenar y regular el papel de la iniciativa privada en materia de servicios sociales, estableciendo el marco normativo general </text:span><text:span text:style-name="T132">de su actividad, así como las condiciones para su participación subsidiaria y complementaria en el sistema público de servicios sociales de Canarias (apartado 3), y garantizar una atención integrada y coordinada respecto de todas las actuaciones públicas en materia de servicios sociales. A tal fin, se establecerán los mecanismos necesarios para promover el trabajo en red con el resto de las áreas de gestión administrativa, así como con todas aquellas actuaciones y recursos de la iniciativa social (apartado 4).</text:span></text:p>
      <text:p text:style-name="P260"><text:span text:style-name="T147">SÉPTIMO. - </text:span><text:span text:style-name="T2">- </text:span>Que la <text:span text:style-name="T2">Fundación Canaria Fund Grube</text:span> es una entidad privada sin ánimo de lucro y que goza de personalidad jurídica propia y plena capacidad de obrar, constituida al amparo de la Ley 2/1998, de 6 de abril, de Fundaciones Canarias, siendo uno de sus objetivos fundacionales el desarrollo formativo, cultural y social de la Comunidad Canaria.</text:p>
      <text:p text:style-name="P29"><text:span text:style-name="T2">OCTAVO. </text:span>Que conforme a los fines fundacionales del apartado anterior la Fundación ha incluido en su Plan de Actuación, aprobado por su Patronato para el año 2025, la realización de distintas acciones formativas de carácter social y educativo, destinadas a menores pertenecientes a núcleos familiares con dificultades económicas y de aprendizaje, con el objetivo de proporcionar apoyo a las familias de la Comunidad Canaria.</text:p>
      <text:p text:style-name="P29">Asimismo el Ayuntamiento de Mogán ha incluido en su Plan Estratégico de Subvenciones para el año 2025 en el Área de Educación subvención nominativa a la Fundación Universo Unido, aplicación presupuestaria<text:span text:style-name="T132"> 320/ 480.00 por importe de 13.000.</text:span></text:p>
      <text:p text:style-name="P29"><text:span text:style-name="T223">NOVENO.-</text:span><text:span text:style-name="T222"> Que es deseo de las partes establecer una estrecha colaboración al objeto de impulsar el cumplimiento de actividades coincidentes que tienen encomendadas, en la certeza de que tal colaboración, al permitir un mejor aprovechamiento de los recursos disponibles y una mayor eficacia en su gestión, permitirá obtener mejores resultados en el proyecto objeto de este convenio, el </text:span>Proyecto socio-educativo integral <text:span text:style-name="T222">en beneficio del desarrollo educativo y emocional de los menores y jóvenes del municipio.</text:span></text:p>
      <text:p text:style-name="P29">Que, sobre la base de estos antecedentes, las partes manifiestan su voluntad de formalizar el presente convenio de colaboración de acuerdo con las siguientes:</text:p>
      <text:h text:style-name="P267" text:outline-level="2">ESTIPULACIONES</text:h>
      <text:p text:style-name="P29"/>
      <text:p text:style-name="P29"><text:span text:style-name="T2">PRIMERA.- OBJETO. </text:span>El presente convenio de colaboración tiene por objeto regular la concesión directa de la subvención que se conceda a la Fundación Canaria Fund Grube para la ejecución del Proyecto Socio-educativo Integral: Applica-T cuyo objetivo es atender el fracaso escolar de menores en situación de riesgo de exclusión social y/o en situación de prevención de exclusión social, mediante la dotación de <text:soft-page-break/>recursos educativos de aprendizaje para el refuerzo en niveles de Primaria, Secundaria obligatoria, Bachillerato y Formación profesional básica, así, como la preparación de las pruebas de acceso a ciclos formativos de grado medio,<text:span text:style-name="T230"> </text:span>y en el fomento de alternativas de ocio saludable.</text:p>
      <text:p text:style-name="P37">La dirección y organización del proyecto recaerá sobre una coordinadora por parte del Ayuntamiento, y sobre una coordinadora por parte de la Fundación Canaria Fund Grube, las cuales asumirán la responsabilidad de ejecutar el proyecto.</text:p>
      <text:p text:style-name="P35">SEGUNDA.- ACTUACIONES.</text:p>
      <text:p text:style-name="P29">Será actuación a desarrollar por la FUNDACIÓN la ejecución de proyecto socio-educativo con el objetivo de atender el fracaso escolar de menores en situación de riesgo de exclusión social y/o en situación de prevención de exclusión social, mediante la dotación de recursos educativos de aprendizaje para el refuerzo en niveles de Primaria, Secundaria obligatoria, Bachillerato y Formación profesional básica, así, como la preparación de la prueba de acceso a ciclos formativos de grado medio, y en el fomento de alternativas de ocio saludable.</text:p>
      <text:p text:style-name="P29"><text:span text:style-name="T222">Las referidas actuacio</text:span><text:span text:style-name="T167">nes, sin perjuicio de su posterior reintegro, en ejecución del Convenio suscrito, s</text:span><text:span text:style-name="T222">erán ejecutadas por la FUNDACIÓN CANARIA FUND GRUBE, con financiación del AYUNTAMIENTO DE MOGÁN y hasta el límite de su financiación.</text:span></text:p>
      <text:p text:style-name="P35">TERCERA.- RÉGIMEN JURÍDICO</text:p>
      <text:p text:style-name="P37">El Régimen Jurídico aplicable al presente convenio de concesión directa de subvención, viene determinado por la siguiente normativa:</text:p>
      <text:list xml:id="list394193652575008890" text:style-name="L22">
        <text:list-item text:start-value="0">
          <text:p text:style-name="P292">Los artículos 25.2 y 57 de la Ley 7/1985, de 2 de abril, Reguladora de las Bases del Régimen Local, modificada por la Ley 27/2013, de 27 de diciembre, de racionalización y sostenibilidad de la Administración, relativos a la competencia en la que se fundamenta la actuación de la administración pública y la mejora de la eficiencia de la gestión pública el cumplimiento con la legislación de estabilidad presupuestaria y sostenibilidad financiera, respectivamente.</text:p>
        </text:list-item>
      </text:list>
      <text:list xml:id="list398183533726054662" text:style-name="L23">
        <text:list-item>
          <text:p text:style-name="P297">Artículos 58 y 66 de la Ley 39/2015 de 1 de octubre del Procedimiento Administrativo Común de las Administraciones Públicas.</text:p>
        </text:list-item>
      </text:list>
      <text:list xml:id="list961887086024205436" text:style-name="L24">
        <text:list-item>
          <text:p text:style-name="P293">Artículos 47 a 53 de la Ley 40/2015, de 1 de octubre, de Régimen jurídico del Sector público.</text:p>
        </text:list-item>
      </text:list>
      <text:list xml:id="list4080750887715768105" text:style-name="L25">
        <text:list-item>
          <text:p text:style-name="P294">La Ley 38/2003 de 17 de noviembre, General de Subvenciones (en adelante LGS) y su Reglamento de desarrollo aprobado por Real Decreto 887/2006, de 21 de julio.</text:p>
        </text:list-item>
      </text:list>
      <text:list xml:id="list8300270233658521158" text:style-name="L26">
        <text:list-item>
          <text:p text:style-name="P271">La Ordenanza General de Subvenciones del Ayuntamiento de Mogán publicada en el Boletín oficial de la Provincia de Las Palmas núm. 91 de 02 de agosto de 2021</text:p>
        </text:list-item>
      </text:list>
      <text:list xml:id="list5431626501614298342" text:style-name="L27">
        <text:list-item>
          <text:p text:style-name="P272">Las Bases de Ejecución del Presupuesto General del Ayuntamiento de Mogán del año 2025; y restantes disposiciones que resulten de aplicación.</text:p>
        </text:list-item>
      </text:list>
      <text:list xml:id="list6174596005918328889" text:style-name="L28">
        <text:list-item>
          <text:p text:style-name="P295">Recomendación 1/2023, de 17 de marzo, sobre las bases reguladoras de concesión de ayudas y subvenciones públicas: Transparencia en obligaciones informativas de las entidades subvencionadas. BOC Nº 068 del 05 de abril</text:p>
        </text:list-item>
      </text:list>
      <text:p text:style-name="P35">CUARTA. - AMBITO DE APLICACIÓN</text:p>
      <text:p text:style-name="P29">El presente convenio se desarrollará en el ámbito territorial del municipio de Mogán, en zonas donde predomine la necesidad. La población beneficiaria será menores residentes y escolarizados en el municipio de Mogán, pertenecientes a familias que presenten dificultades económicas, sociales y/o educativas, hasta un máximo de 60 menores por mes.</text:p>
      <text:p text:style-name="P29"/>
      <text:p text:style-name="P29"><text:span text:style-name="T2">QUINTA. -</text:span> <text:span text:style-name="T2">FINANCIACIÓN Y FORMA DE ABONO</text:span></text:p>
      <text:p text:style-name="P29"><text:span text:style-name="T222">La aportación económica del Ayuntamiento de Mogán será de </text:span><text:span text:style-name="T223">TRECE MIL EUROS (13.000,00 )</text:span><text:span text:style-name="T167">. Dicho importe se encuentra consignado en los presupuestos del Ayuntamiento de Mogán, de la anualidad 2025, con cargo a la aplicación presupuestaria 320/ 480.00.</text:span></text:p>
      <text:p text:style-name="P64"><text:soft-page-break/>El abono de esta subvención se realizará de forma anticipada mediante transferencia bancaria a la cuenta de titularidad de la entidad FUNDACIÓN CANARIA FUND GRUBE.</text:p>
      <text:p text:style-name="P29"><text:span text:style-name="T2">SEXTA. -</text:span> <text:span text:style-name="T2">GASTOS SUBVENCIONABLES</text:span></text:p>
      <text:p text:style-name="P29">Serán considerados subvencionables los gastos que de manera inequívoca respondan a la naturaleza de la actividad subvencionada: desarrollo del Proyecto socio-educativo integral Applica-t, a través de clases de apoyo educativo y actividades de ocio saludable.</text:p>
      <text:p text:style-name="P35">SEXTA. - OBLIGACIONES:</text:p>
      <text:p text:style-name="P29">El Ayuntamiento de Mogán se compromete a:</text:p>
      <text:p text:style-name="P72">- Colaborar con una dotación económica de 13.000,00 a través de una subvención nominativa a la Fundación Canaria Fund Grube para el desarrollo del proyecto socio-educativo integral: Applica-t en el municipio de Mogán</text:p>
      <text:p text:style-name="P72">- Apoyar el Proyecto socio-educativo a nivel institucional, así como colaborar en su implementación en su municipio mediante todas aquellas acciones que considere oportunas y cuyas líneas principales serán definidas en la Comisión de Seguimiento a que hace referencia la cláusula quinta.</text:p>
      <text:p text:style-name="P72">- Apoyar a la empresa responsable de la ejecución del programa en el municipio de Mogán, en lo que se refiere al establecimiento de contactos y redes y a la coordinación con el personal público referente, a nivel local.</text:p>
      <text:p text:style-name="P72">- Designar, como interlocutor del Ayuntamiento, a un responsable técnico como garante de la efectiva coordinación entre el personal público referente y las entidades sociales.</text:p>
      <text:p text:style-name="P29">- Igualmente, el Ayuntamiento se obliga a actuar con la mayor diligencia en la realización de todas las actividades que integran el proyecto, y en la gestión de las acciones necesarias para consolidar el proyecto, responsabilizándose de su buen uso<text:span text:style-name="T2">.</text:span></text:p>
      <text:p text:style-name="P29">- El Ayuntamiento se compromete a coordinarse con los centros y equipos implicados para su colaboración en los ámbitos en los que el menor desarrolla su vida diaria (con previa autorización de los padres).</text:p>
      <text:p text:style-name="P29">La Fundación por su parte, se compromete a:</text:p>
      <text:p text:style-name="P29">- Co- financiar junto con la aportación del Ayuntamiento de Mogán, el proyecto socio-<text:span text:style-name="T232">educativo integral en el municipio de Mogán</text:span></text:p>
      <text:p text:style-name="P29">- Desarrollar el Proyecto socio-educativo a través de una empresa especializada en el sector.</text:p>
      <text:p text:style-name="P73"><text:span text:style-name="T132">- </text:span><text:span text:style-name="T232">Establecer un marco común y unos procedimientos de trabajo concretos que guíen la implantación y desarrollo del proyecto en colaboración y diálogo con los agentes de carácter público o privado del territorio de actuación.</text:span></text:p>
      <text:p text:style-name="P72">- Mantener informado al personal del Ayuntamiento y facilitarle el acceso a la información que precisen sobre la evolución del Proyecto socio-educativo.</text:p>
      <text:p text:style-name="P73"><text:span text:style-name="T232">-</text:span><text:span text:style-name="T132">Solicitar Seguro de Responsabilidad Civil con cobertura de cualquier incidencia durante la implementación del proyecto a la empresa encargada de ejecutar el mismo.</text:span></text:p>
      <text:p text:style-name="P57">-Solicitar a la empresa encargada de ejecutar el proyecto el cumplimiento de las disposiciones legales vigentes en materia laboral, de seguridad social, de seguridad e higiene en el trabajo y todas aquellas que correspondan durante la vigencia del Convenio.</text:p>
      <text:p text:style-name="P29">-Dar la correcta publicidad indicando que se trata de un proyecto ejecutado en colaboración con el Ayuntamiento de Mogán </text:p>
      <text:p text:style-name="P57">La colaboración entre las partes firmantes no implica relación laboral alguna basándose en el principio de buena fe y eficacia para que el desarrollo del proyecto pueda ser realizado con éxito.</text:p>
      <text:p text:style-name="P35">SÉPTIMA. - EJECUCIÓN Y JUSTIFICACIÓN</text:p>
      <text:p text:style-name="P29"><text:span text:style-name="T222">La ejecución y justificación del Proyecto Socio-educativo corresponderá a la FUNDACIÓN CANARIA FUND GRUBE, y se ha previsto que se desarrolle en el municipio de Mogán desde enero hasta diciembre de 2025, finalizando el plazo de justificación de las actuaciones correspondientes al presente convenio a los </text:span><text:span text:style-name="T223">dos meses</text:span><text:span text:style-name="T222"> siguientes de este plazo de ejecución.</text:span></text:p>
      <text:p text:style-name="P37">La justificación documental de la aplicación de los fondos al Ayuntamiento de Mogán se realizará por la empresa FUNDACIÓN CANARIA FUND GRUBE, antes de la finalización del plazo de justificación, mediante la presentación de los siguientes documentos:</text:p>
      <text:list xml:id="list4011804774546853039" text:style-name="L29">
        <text:list-item text:start-value="0">
          <text:p text:style-name="P273"><text:soft-page-break/>Una memoria de actuación, con indicación de las actividades realizadas y de los resultados obtenidos, en la que se contenga un anexo relativo a la publicidad que se le ha dado al mismo y en el que quede claramente acreditada la colaboración de este Ayuntamiento de Mogán.</text:p>
        </text:list-item>
        <text:list-item>
          <text:p text:style-name="P298">Una relación clasificada de los gastos de la actividad, con identificación del acreedor, concepto, importe, fecha de emisión y fecha de pago. Además, se indicarán las desviaciones acaecidas al presupuesto estimado inicialmente.</text:p>
        </text:list-item>
        <text:list-item>
          <text:p text:style-name="P298">Un detalle de otros ingresos o subvenciones que hayan financiado la actividad subvencionada con indicación del importe y su procedencia.</text:p>
        </text:list-item>
        <text:list-item>
          <text:p text:style-name="P298">En su caso carta de pago de reintegro en supuesto de remanentes no aplicados, así como de intereses derivados de los mismos.</text:p>
        </text:list-item>
        <text:list-item>
          <text:p text:style-name="P296">Facturas y sus justificantes de pago que justifiquen el total de la subvención concedida.</text:p>
        </text:list-item>
      </text:list>
      <text:p text:style-name="P35">OCTAVA. - PUBLICIDAD Y DIFUSIÓN DEL PROYECTO</text:p>
      <text:p text:style-name="P29">La Fundación se compromete a emitir, compartir y dar visibilidad al proyecto objeto de este acuerdo en sus medios de comunicación, redes sociales y demás medios de publicidad de forma asidua y continuada con el fin de promover, consolidar y mejorar el mismo indicando que se lleva a cabo en colaboración con el Ayuntamiento de Mogán.</text:p>
      <text:p text:style-name="P36">La Fundación ha de dar la adecuada y correcta publicidad del carácter público de la financiación de programas, actividades o actuaciones de cualquier tipo que sean objeto de la subvención. A este respecto hará constar que este proyecto se encuentra cofinanciado por las partes en los documentos de difusión del proyecto y en las memorias e informes relacionados con el objeto del presente acuerdo. Los gastos derivados de cualquier actuación de difusión o de comunicación en relación con el proyecto serán por cuenta de quien la encargue.</text:p>
      <text:p text:style-name="P35">NOVENA. - RÉGIMEN DE GARANTÍAS</text:p>
      <text:p text:style-name="P64">Dada la naturaleza de la actuación financiada, no procede exigir garantías a la FUNDACIÓN CANARIA FUND GRUBE, como beneficiario de esta subvención.</text:p>
      <text:p text:style-name="P35">DÉCIMA. - INCUMPLIMIENTO DE LAS OBLIGACIONES Y COMPROMISOS:</text:p>
      <text:p text:style-name="P64">En caso de incumplimiento por parte de la FUNDACIÓN CANARIA FUND GRUBE de alguna de las obligaciones expuestas en la cláusula sexta de este convenio, se considerará como subvención no justificada a efectos de la Ley 38/2003 de 17 de noviembre, General de Subvenciones y por tanto se procederá a no abonar la subvención por el 100% de la misma.</text:p>
      <text:p text:style-name="P29"><text:span text:style-name="T2">UNDÉCIMA. -</text:span> <text:span text:style-name="T2">SUSPENSIÓN, MODIFICACIÓN Y RESOLUCIÓN ANTICIPADA.</text:span></text:p>
      <text:p text:style-name="P36">En caso de circunstancias de fuerza mayor y, el proyecto tuviese que interrumpirse temporal o, definitivamente, se podrá acordar la suspensión de las obligaciones de cada parte reguladas en el presente convenio.</text:p>
      <text:p text:style-name="P36">La modificación del convenio requerirá acuerdo expreso unánime de las partes.</text:p>
      <text:p text:style-name="P36">El presente convenio podrá resolverse de forma anticipada por mutuo acuerdo de las partes, o por cambios en la normativa reguladora de las competencias municipales en esta materia o en la posibilidad de suscribir convenios con otras entidades. Asimismo será causa de resolución anticipada del presente Convenio el incumplimiento de alguna de las partes de cualquiera de las cláusulas del mismo.</text:p>
      <text:p text:style-name="P35">DÉCIMO SEGUNDA. - VIGENCIA Y EXTINCIÓN</text:p>
      <text:p text:style-name="P29">El presente convenio surtirá efectos desde su firma y hasta un año después de su suscripción.</text:p>
      <text:p text:style-name="P35">DÉCIMO TERCERA.- COMPATIBILIDAD CON OTRAS SUBVENCIONES</text:p>
      <text:p text:style-name="P37">La subvención puede ser compatible con las concedidas por otras instituciones, públicas o privadas, para el mismo objeto, estando el beneficiario obligado a comunicar al Ayuntamiento de Mogán la obtención de otras subvenciones, ayudas, ingresos o recursos que financien las actividades subvencionadas tan pronto como <text:soft-page-break/>tenga conocimiento de su concesión y, en todo caso, con anterioridad a la justificación de la aplicación dada a los fondos percibidos.</text:p>
      <text:p text:style-name="P37">En ningún caso el conjunto de las ayudas públicas podrá superar el coste total de la actividad ya que en este caso el beneficiario deberá reintegrar el exceso junto con los intereses de demora, de acuerdo con las previsiones del artículo 34 del RLGS.</text:p>
      <text:p text:style-name="P35">DÉCIMO CUARTA. - COMISIÓN DE SEGUIMIENTO</text:p>
      <text:p text:style-name="P36">Con el fin de dar cumplimiento a los contenidos del presente convenio, tras su firma, se constituirá una Comisión de Seguimiento con representación de las partes firmantes en régimen de paridad.</text:p>
      <text:p text:style-name="P36">Esta comisión se responsabilizará de la coordinación, seguimiento y evaluación de las acciones realizadas en el marco de este convenio y se reunirá siempre que sea necesario o a requerimiento de cualquiera de las partes, mínimo en cada periodo de evaluación del curso escolar. Corresponde a la comisión, entre otras funciones, la de realizar el seguimiento de los diferentes grupos de intervención, así como el seguimiento de la evolución de los/as menores participantes.</text:p>
      <text:p text:style-name="P35">DÉCIMO QUINTA. - CONFIDENCIALIDAD Y PROTECCIÓN DE DATOS</text:p>
      <text:p text:style-name="P261">Ambas partes se obligan al cumplimiento de todo lo establecido en el Reglamento (UE) 2016/679, del Parlamento Europeo y del Consejo, de 27 de abril de 2016, relativo a la protección de las personas físicas en lo que respecta al tratamiento de datos personales y a la libre circulación de estos datos y la Ley Orgánica 3/2018, de 5 de diciembre, de protección de datos de carácter personal y garantía de los derechos digitales, en todo aquello que les sea aplicable en virtud del Convenio.</text:p>
      <text:p text:style-name="P261">Por tanto, cada una de las partes se informan que los datos de carácter personal de los intervinientes del Convenio y los que se deriven de la relación de este, serán tratados por cada una ellas, como responsables del tratamiento, con la finalidad de gestionar la relación contractual. Asimismo, conforme al artículo 19 de la LOPDGDD, los datos de carácter personal de los intervinientes y personas de contacto asignadas por cada uno de ellos también se tratarán como datos de contacto con la finalidad de mantener la relación con la persona jurídica en la que el interviniente preste sus servicios.</text:p>
      <text:p text:style-name="P261">En cualquier caso, podrán ejercer los derechos establecidos en los artículos 15 a 22 del Reglamento (UE) 2016/679, adjuntando copia de su DNI o documento análogo, así como solicitar información adicional en materia de protección de datos, dirigiéndose a las direcciones establecidas en el encabezado del Convenio.</text:p>
      <text:p text:style-name="P261">Por último, las partes se obligan a guardar estricto secreto de toda la información a la que tengan acceso y a dar cumplimiento de todas las medidas técnicas y organizativas necesarias para garantizar la seguridad de los datos, especialmente su confidencialidad e integridad, y evitar su alteración, pérdida, o los tratamientos o accesos no autorizados. Estas obligaciones subsistirán incluso después de finalizar y extinguirse este convenio.</text:p>
      <text:p text:style-name="P29">La documentación e información suministrada por el Ayuntamiento a la Fundación tendrá carácter confidencial y no será utilizada para otros fines diferentes a la ejecución del presente convenio.</text:p>
      <text:p text:style-name="P29">Los datos que pudiesen estar al alcance de la Fundación serán considerados, a todos los efectos, de carácter confidencial, siendo de aplicación el que la ley a establecido por el uso de este tipo de información.</text:p>
      <text:p text:style-name="P29">La Fundación se compromete a tener conocimiento en todo momento de la legislación vigente en esta materia y a responsabilizarse del cumplimiento de esta. Asimismo, deberá formar e informar explícitamente a su personal en las obligaciones que dimanan de tales normas, programando las acciones formativas oportunas, además de implementar las medidas de seguridad adecuadas al tipo de datos tratados.</text:p>
      <text:p text:style-name="P29">La Fundación garantizará que mantendrá la más estricta confidencialidad y expreso cumplimiento del deber de secreto profesional en relación con los asuntos del Ayuntamiento durante la ejecución del convenio, tratará toda la información de forma estrictamente confidencial, tomando las medidas necesarias para que su contenido no se divulgue a terceros, ni estos puedan tener acceso a los mismos sin autorización expresa del Ayuntamiento y de los propios interesados.</text:p>
      <text:p text:style-name="P29">Tendrá la consideración de información confidencial toda aquella susceptible de ser revelada por palabra, por escrito o por cualquier otro medio o soporte tangible o intangible, actualmente conocido o que se invente en un futuro, ya sea intercambiada como consecuencia de esta relación contractual o que una parte señale o designe como confidencial a la otra.</text:p>
      <text:p text:style-name="P33">Responsables del tratamiento:</text:p>
      <text:p text:style-name="P34">Por la Fundación:</text:p>
      <text:p text:style-name="P29"><text:soft-page-break/>Fundación Canaria Fund Grube.</text:p>
      <text:p text:style-name="P29">CIF: 76018779</text:p>
      <text:p text:style-name="P29">Datos de contacto del delegado de Protección de datos: <text:span text:style-name="T243">universounido@fundgrube.es</text:span></text:p>
      <text:p text:style-name="P29">C/ Cártago nº1, 35019 San Bartolomé de Tirajana.</text:p>
      <text:p text:style-name="P34">Por el Ayuntamiento:</text:p>
      <text:p text:style-name="P29">Dado que el desarrollo del presente Convenio implica el acceso del Ayuntamiento a datos de carácter personal , el Ayuntamiento tratará tales datos de acuerdo con lo dispuesto en el Reglamento (UE) 2016/679,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 -RGPD-, y en la Ley Orgánica 3/2018, de 5 de diciembre, de Protección de Datos Personales y garantía de los derechos digitales.</text:p>
      <text:p text:style-name="P258"><text:bookmark text:name="Bookmark"/>Finalidades del tratamiento, comunicación y conservación de los datos</text:p>
      <text:p text:style-name="P29">Los datos solicitados son necesarios para la gestión y ejecución del Convenio, y serán tratados con dicha finalidad; así mismo, serán tratados para cumplir con las obligaciones normativas requeridas.</text:p>
      <text:p text:style-name="P29">Estos datos podrán ser comunicados a autoridades y organismos públicos, para el cumplimiento de una obligación legal requerida, así como a proveedores de servicios y a terceros necesarios para la gestión y ejecución de las relaciones derivadas del convenio.</text:p>
      <text:p text:style-name="P29">Los datos serán tratados mientras permanezcan vigentes las relaciones derivadas del convenio, y serán conservados (durante el plazo de prescripción de las acciones derivadas de dichas relaciones) a los únicos efectos de cumplir las obligaciones legales requeridas, y para la formulación, ejercicio o defensa de reclamaciones.</text:p>
      <text:p text:style-name="P258">Ejercicio de derechos y reclamaciones ante la Autoridad de protección de datos:</text:p>
      <text:p text:style-name="P257">El titular de los datos podrá ejercer los derechos en relación con sus datos de carácter personal, de acuerdo con la normativa vigente realizando escrito solicitud dirigida a la Fundación Canaria Fund Grube y al Iltre. Ayuntamiento de Mogán, así mismo, puede dirigir las reclamaciones derivadas del tratamiento de sus datos de carácter personal a la Agencia Española de Protección de Datos (<text:span text:style-name="T243">www.agpd.es</text:span>).</text:p>
      <text:p text:style-name="P35">DÉCIMO SEXTA -NATURALEZA Y JURISDICCIÓN</text:p>
      <text:p text:style-name="P36">las cuestiones litigiosas que pudieran suscitarse en relación con la interpretación y ejecución del presente convenio serán sometidas a la competencia del orden jurisdiccional contencioso administrativo.</text:p>
      <text:p text:style-name="P38">Y para que así conste, en prueba de conformidad, las partes firman el presente documento, por duplicado ejemplar, en el lugar y fecha indicados.</text:p>
      <text:p text:style-name="P135"><text:span text:style-name="T165">CUARTO.- SUSCRIBIR</text:span><text:span text:style-name="T132"> </text:span><text:span text:style-name="T166">el </text:span><text:span text:style-name="T169">CONVENIO DE COLABORACIÓN ENTRE EL AYUNTAMIENTO DE MOGÁN Y LA FUNDACIÓN CANARIA FUND GRUBE PARA EL OTORGAMIENTO DE SUBVENCIÓN NOMINATIVA DIRIGIDA AL DESARROLLO DE PROYECTO SOCIOEDUCATIVO</text:span><text:span text:style-name="T166">, así como autorizar a la Acaldesa - Presidenta para la firma del mismo.</text:span></text:p>
      <text:p text:style-name="P137"><text:span text:style-name="T165">QUINTO.- </text:span><text:span text:style-name="T166">Notificar el acuerdo adoptado por la Junta de Gobierno Local a la </text:span><text:span text:style-name="T47">FUNDACIÓN CANARIA FUND GRUBE</text:span><text:span text:style-name="T166">, a los efectos de la suscripción y firma del convenio.</text:span></text:p>
      <text:p text:style-name="P137"><text:span text:style-name="T47">SEXTO.- </text:span><text:span text:style-name="T46">Dar traslado del acuerdo adoptado a los departamentos de </text:span><text:span text:style-name="T47">Presidencia y Secretaría</text:span><text:span text:style-name="T27"> </text:span><text:span text:style-name="T46">para la formalización del mismo</text:span><text:span text:style-name="T47">.</text:span></text:p>
      <text:p text:style-name="P137"><text:span text:style-name="T47">SÉPTIMO.- </text:span><text:span text:style-name="T46">Dar traslado del acuerdo adoptado por la Junta de Gobierno Local al Departamento de Intervención, indicándole que el pago de esta subvención </text:span><text:span text:style-name="T49">será abonada de forma </text:span><text:span text:style-name="T50">anticipada, </text:span><text:span text:style-name="T49">mediante transferencia bancaria al número de cuenta de titularidad de la</text:span><text:span text:style-name="T48"> </text:span><text:span text:style-name="T50">FUNDACIÓN CANARIA FUND GRUBE</text:span><text:span text:style-name="T48"> </text:span><text:span text:style-name="T46">una vez se haya producido la suscripción y firma del convenio por ambas partes.”</text:span></text:p>
      <text:p text:style-name="P49"><text:soft-page-break/><text:span text:style-name="T256"><text:tab/></text:span><text:span text:style-name="T251">Considerando que la adopción de este acuerdo es competencia de esta Junta de Gobierno Local, en virtud de las delegaciones efectuadas por la Alcaldesa de este Ayuntamiento, mediante Decreto número 3347/2023, de 19 de junio.</text:span></text:p>
      <text:p text:style-name="P21"><text:span text:style-name="Strong_20_Emphasis"><text:span text:style-name="T355"><text:tab/>La Junta de Gobierno Local, acuerda aprobar la propuesta emitida en los términos que se recogen precedentemente.</text:span></text:span></text:p>
      <text:p text:style-name="P160"/>
      <text:p text:style-name="P44"><text:span text:style-name="T132"><text:tab/>Y no habiendo más asuntos que tratar, por la Presidencia se levanta la sesión, siendo las doce horas, nueve minutos del día al comienzo indicado, de todo lo cual, yo como Secretario General Accidental doy fe.</text:span> </text:p>
      <text:p text:style-name="Text_20_body"/>
      <text:p text:style-name="P45"><text:span text:style-name="T147">LA PRESIDENTA, <text:tab/><text:tab/><text:tab/><text:tab/>EL SECRETARIO GENERAL ACCIDENTAL,</text:span> </text:p>
      <text:p text:style-name="Text_20_body"/>
      <text:p text:style-name="Text_20_body"/>
      <text:p text:style-name="P28"/>
      <text:p text:style-name="P174"><text:span text:style-name="T362">Diligencia para hacer constar que el acta de la Junta de Gobierno Local de fecha </text:span><text:span text:style-name="T363">28 de enero de 2025, en sesión ordinaria, </text:span><text:span text:style-name="T362">ha sido aprobada por dicho órgano en la sesión celebrada el día </text:span><text:span text:style-name="T363">4 de febrero de 2025.</text:span></text:p>
      <text:p text:style-name="P175"/>
      <text:p text:style-name="P175">Y para que conste, firmo la presente en Mogán, a fecha indicada en la firma electrónica.<text:tab/></text:p>
      <text:p text:style-name="P175"/>
      <text:p text:style-name="P175"><text:tab/><text:tab/><text:tab/> <text:s text:c="10"/>El Secretario General Accidental,</text:p>
      <text:p text:style-name="P89"><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28"/>
          </table:table-cell>
          <table:table-cell table:style-name="Table4.A1" office:value-type="string">
            <text:p text:style-name="P28"/>
          </table:table-cell>
          <table:table-cell table:style-name="Table4.A1" office:value-type="string">
            <text:p text:style-name="P28"/>
          </table:table-cell>
        </table:table-row>
      </table:table>
      <text:p text:style-name="P2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5" svg:font-family="Arial, Helvetica, sans-serif"/>
    <style:font-face style:name="Arial3" svg:font-family="Arial, sans-serif"/>
    <style:font-face style:name="Arial8" svg:font-family="Arial, serif"/>
    <style:font-face style:name="OpenSymbol" svg:font-family="OpenSymbol"/>
    <style:font-face style:name="Roboto" svg:font-family="Roboto, Verdana, sans-serif"/>
    <style:font-face style:name="Arial-ItalicMT" svg:font-family="Arial-ItalicMT" style:font-family-generic="script"/>
    <style:font-face style:name="Arial6" svg:font-family="Arial" style:font-family-generic="swiss"/>
    <style:font-face style:name="ArialMT" svg:font-family="ArialMT" style:font-family-generic="swiss"/>
    <style:font-face style:name="Courier New" svg:font-family="'Courier New'" style:font-family-generic="modern" style:font-pitch="fixed"/>
    <style:font-face style:name="Courier New1" svg:font-family="'Courier New'" style:font-adornments="Normal" style:font-family-generic="modern" style:font-pitch="fixed"/>
    <style:font-face style:name="NSimSun" svg:font-family="NSimSun" style:font-family-generic="modern" style:font-pitch="fixed"/>
    <style:font-face style:name="Mangal1" svg:font-family="Mangal" style:font-pitch="variable"/>
    <style:font-face style:name="SimSun2" svg:font-family="SimSun, 'Arial Unicode MS'" style:font-pitch="variable"/>
    <style:font-face style:name="SimSun1" svg:font-family="SimSun, 宋体"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7"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9" svg:font-family="Arial" style:font-family-generic="system" style:font-pitch="variable"/>
    <style:font-face style:name="Courier New2" svg:font-family="'Courier New'"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Normal1"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 style:font-size-complex="12pt" style:language-complex="hi" style:country-complex="IN" fo:hyphenate="false" fo:hyphenation-remain-char-count="2" fo:hyphenation-push-char-count="2"/>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9" style:language-asian="es" style:country-asian="ES" style:font-name-complex="Arial9" style:language-complex="es" style:country-complex="ES"/>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ListLabel_20_9" style:display-name="ListLabel 9" style:family="text">
      <style:text-properties style:font-name-complex="Courier New2"/>
    </style:style>
    <style:style style:name="ListLabel_20_10" style:display-name="ListLabel 10" style:family="text">
      <style:text-properties style:font-name-complex="Courier New2"/>
    </style:style>
    <style:style style:name="ListLabel_20_11" style:display-name="ListLabel 11" style:family="text">
      <style:text-properties style:font-name-complex="Courier New2"/>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9"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10"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11"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9</text:page-number></text:span></text:span><text:span text:style-name="Fuente_20_de_20_párrafo_20_predeter."><text:span text:style-name="MT1"> de </text:span></text:span><text:span text:style-name="Fuente_20_de_20_párrafo_20_predeter."><text:span text:style-name="MT1"><text:page-count>80</text:page-count></text:span></text:span></text:p>
            </table:table-cell>
          </table:table-row>
          <table:table-row>
            <table:table-cell table:style-name="Table1.A1" table:number-columns-spanned="2" office:value-type="string">
              <text:p text:style-name="MP3">Unidad administrativa de Secretaría</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0</text:page-number></text:span></text:span><text:span text:style-name="Fuente_20_de_20_párrafo_20_predeter."><text:span text:style-name="MT1"> de </text:span></text:span><text:span text:style-name="Fuente_20_de_20_párrafo_20_predeter."><text:span text:style-name="MT1"><text:page-count>8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creation-date>2025-05-02T12:04:06.14</meta:creation-date>
    <meta:editing-cycles>1</meta:editing-cycles>
    <meta:editing-duration>P0D</meta:editing-duration>
    <meta:document-statistic meta:table-count="19" meta:image-count="1" meta:object-count="0" meta:page-count="80" meta:paragraph-count="1713" meta:word-count="46997" meta:character-count="297688"/>
    <meta:user-defined meta:name="Información 1"/>
    <meta:user-defined meta:name="Información 2"/>
    <meta:user-defined meta:name="Información 3"/>
    <meta:user-defined meta:name="Información 4"/>
  </office:meta>
</office:document-meta>
</file>