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Arial2" svg:font-family="Arial, serif"/>
    <style:font-face style:name="OpenSymbol" svg:font-family="OpenSymbol"/>
    <style:font-face style:name="Times New Roman1" svg:font-family="'Times New Roman'"/>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6.565cm" table:align="center"/>
    </style:style>
    <style:style style:name="Tabla1.A" style:family="table-column">
      <style:table-column-properties style:column-width="4.784cm"/>
    </style:style>
    <style:style style:name="Tabla1.B" style:family="table-column">
      <style:table-column-properties style:column-width="1.782cm"/>
    </style:style>
    <style:style style:name="Tabla1.A1" style:family="table-cell">
      <style:table-cell-properties style:vertical-align="middle" fo:padding="0.132cm" fo:border-left="0.035cm solid #ccc000" fo:border-right="none" fo:border-top="0.035cm solid #ccc000" fo:border-bottom="0.035cm solid #ccc000"/>
    </style:style>
    <style:style style:name="Tabla1.B1" style:family="table-cell">
      <style:table-cell-properties style:vertical-align="middle" fo:padding="0.132cm" fo:border="0.035cm solid #ccc000"/>
    </style:style>
    <style:style style:name="Tabla1.A2" style:family="table-cell">
      <style:table-cell-properties style:vertical-align="middle" fo:padding="0.132cm" fo:border-left="0.035cm solid #ccc000" fo:border-right="none" fo:border-top="none" fo:border-bottom="0.035cm solid #ccc000"/>
    </style:style>
    <style:style style:name="Tabla1.B2" style:family="table-cell">
      <style:table-cell-properties style:vertical-align="middle" fo:padding="0.132cm" fo:border-left="0.035cm solid #ccc000" fo:border-right="0.035cm solid #ccc000" fo:border-top="none" fo:border-bottom="0.035cm solid #ccc000"/>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6" style:family="paragraph" style:parent-style-name="Text_20_body">
      <style:paragraph-properties fo:margin-left="0cm" fo:margin-right="0cm" fo:text-align="justify" style:justify-single-word="false" fo:text-indent="0cm" style:auto-text-indent="false"/>
      <style:text-properties style:font-name="Arial" fo:font-size="10pt" fo:font-weight="normal" style:font-size-asian="10pt" style:font-weight-asian="normal" style:font-name-complex="Arial Narrow" style:font-size-complex="10pt" style:font-weight-complex="normal"/>
    </style:style>
    <style:style style:name="P7" style:family="paragraph" style:parent-style-name="Heading">
      <style:text-properties style:font-name="Arial" fo:font-size="9pt" style:font-size-asian="9pt" style:font-size-complex="9pt"/>
    </style:style>
    <style:style style:name="P8" style:family="paragraph" style:parent-style-name="Standard">
      <style:paragraph-properties fo:text-align="justify" style:justify-single-word="false"/>
      <style:text-properties style:font-name="Arial" fo:font-weight="bold" fo:background-color="#ccff99" style:font-weight-asian="bold" style:font-name-complex="Arial Narrow" style:font-style-complex="italic" style:font-weight-complex="bold"/>
    </style:style>
    <style:style style:name="P9" style:family="paragraph" style:parent-style-name="Standard">
      <style:paragraph-properties fo:text-align="center" style:justify-single-word="false"/>
      <style:text-properties style:font-name="Arial" fo:font-weight="bold" fo:background-color="#ccff99" style:font-weight-asian="bold" style:font-name-complex="Arial Narrow" style:font-style-complex="italic" style:font-weight-complex="bold"/>
    </style:style>
    <style:style style:name="P10" style:family="paragraph" style:parent-style-name="Standard">
      <style:paragraph-properties fo:text-align="center" style:justify-single-word="false"/>
      <style:text-properties style:font-name="Arial" fo:font-size="10pt" style:font-size-asian="10pt" style:font-size-complex="10pt"/>
    </style:style>
    <style:style style:name="P11" style:family="paragraph" style:parent-style-name="Standard" style:master-page-name="MP0">
      <style:paragraph-properties fo:text-align="center" style:justify-single-word="false" style:page-number="auto" fo:break-before="page"/>
      <style:text-properties fo:color="#000000" style:font-name="Arial1" fo:font-size="10pt" fo:font-style="normal" style:text-underline-style="none" fo:font-weight="bold" fo:background-color="#ccff66" style:font-style-asian="normal" style:font-weight-asian="bold" style:font-name-complex="Arial Narrow" style:font-style-complex="normal" style:font-weight-complex="bold"/>
    </style:style>
    <style:style style:name="P12" style:family="paragraph" style:parent-style-name="Standard">
      <style:paragraph-properties fo:margin-left="0cm" fo:margin-right="0cm" fo:text-align="center" style:justify-single-word="false" fo:text-indent="0cm" style:auto-text-indent="false"/>
      <style:text-properties fo:color="#000000" style:font-name="Arial" fo:font-size="10pt" fo:font-style="italic" fo:font-weight="bold" fo:background-color="transparent" style:font-size-asian="10pt" style:font-weight-asian="bold" style:font-name-complex="Arial Narrow" style:font-size-complex="10pt" style:font-style-complex="italic" style:font-weight-complex="bold"/>
    </style:style>
    <style:style style:name="P13" style:family="paragraph" style:parent-style-name="Standard">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italic" fo:font-weight="bold" style:font-size-asian="10pt" style:font-size-complex="10pt"/>
    </style:style>
    <style:style style:name="P14" style:family="paragraph" style:parent-style-name="Heading_20_1">
      <style:paragraph-properties fo:margin-left="0cm" fo:margin-right="0cm" fo:margin-top="0cm" fo:margin-bottom="0.499cm" fo:text-align="center" style:justify-single-word="false" fo:text-indent="0cm" style:auto-text-indent="false"/>
      <style:text-properties style:font-name="Arial" fo:font-size="10pt" style:font-size-asian="10pt" style:font-size-complex="10pt"/>
    </style:style>
    <style:style style:name="P15" style:family="paragraph" style:parent-style-name="Heading_20_1">
      <style:paragraph-properties fo:margin-left="0cm" fo:margin-right="0cm" fo:margin-top="0cm" fo:margin-bottom="0.499cm" fo:text-align="start" style:justify-single-word="false" fo:text-indent="0cm" style:auto-text-indent="false"/>
      <style:text-properties style:font-name="Arial" fo:font-size="10pt" style:font-size-asian="10pt" style:font-size-complex="10pt"/>
    </style:style>
    <style:style style:name="P16" style:family="paragraph" style:parent-style-name="Heading_20_1">
      <style:paragraph-properties fo:margin-left="0cm" fo:margin-right="0cm" fo:margin-top="0cm" fo:margin-bottom="0.499cm" fo:text-align="start" style:justify-single-word="false" fo:text-indent="0cm" style:auto-text-indent="false"/>
      <style:text-properties style:font-name="Arial" fo:font-size="10pt" fo:font-weight="bold" fo:background-color="transparent" style:font-size-asian="10pt" style:font-size-complex="10pt"/>
    </style:style>
    <style:style style:name="P17" style:family="paragraph" style:parent-style-name="Table_20_Contents">
      <style:paragraph-properties fo:margin-left="0cm" fo:margin-right="0cm" fo:margin-top="0.101cm" fo:margin-bottom="0.101cm" fo:text-align="center" style:justify-single-word="false" fo:orphans="2" fo:widows="2" fo:text-indent="0cm" style:auto-text-indent="false"/>
      <style:text-properties style:font-name="Arial" fo:font-size="10pt" style:font-size-asian="10pt" style:font-size-complex="10pt"/>
    </style:style>
    <style:style style:name="P18" style:family="paragraph" style:parent-style-name="Table_20_Contents">
      <style:paragraph-properties fo:margin-left="0cm" fo:margin-right="0cm" fo:margin-top="0.101cm" fo:margin-bottom="0.101cm" fo:text-align="justify" style:justify-single-word="false" fo:orphans="2" fo:widows="2" fo:text-indent="0cm" style:auto-text-indent="false"/>
      <style:text-properties style:font-name="Arial" fo:font-size="10pt" style:font-size-asian="10pt" style:font-size-complex="10pt"/>
    </style:style>
    <style:style style:name="P19" style:family="paragraph" style:parent-style-name="Table_20_Contents">
      <style:paragraph-properties fo:margin-left="0cm" fo:margin-right="0cm" fo:text-align="center" style:justify-single-word="false" fo:text-indent="0cm" style:auto-text-indent="false"/>
      <style:text-properties style:font-name="Arial" fo:font-size="10pt" style:font-size-asian="10pt" style:font-size-complex="10pt"/>
    </style:style>
    <style:style style:name="P20" style:family="paragraph" style:parent-style-name="Heading_20_2">
      <style:paragraph-properties fo:margin-left="0cm" fo:margin-right="0cm" fo:margin-top="0cm" fo:margin-bottom="0.499cm" fo:text-align="start" style:justify-single-word="false" fo:orphans="2" fo:widows="2" fo:text-indent="0cm" style:auto-text-indent="false"/>
      <style:text-properties style:font-name="Arial" fo:font-size="10pt" style:font-size-asian="10pt" style:font-size-complex="10pt"/>
    </style:style>
    <style:style style:name="P21"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italic" fo:font-weight="bold" fo:background-color="transparent" style:font-size-asian="10pt" style:font-weight-asian="bold" style:font-name-complex="Arial Narrow" style:font-size-complex="10pt" style:font-style-complex="italic" style:font-weight-complex="bold"/>
    </style:style>
    <style:style style:name="P22"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weight="bold" fo:background-color="transparent" style:font-size-asian="10pt" style:font-weight-asian="bold" style:font-size-complex="10pt" style:font-weight-complex="bold"/>
    </style:style>
    <style:style style:name="P23"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italic" fo:font-weight="bold" fo:background-color="transparent" style:font-size-asian="10pt" style:font-weight-asian="bold" style:font-name-complex="Arial Narrow" style:font-size-complex="10pt" style:font-style-complex="italic" style:font-weight-complex="bold"/>
    </style:style>
    <style:style style:name="P24"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italic" fo:background-color="transparent" style:font-size-asian="10pt" style:font-size-complex="10pt"/>
    </style:style>
    <style:style style:name="P25"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font-style="italic" fo:font-weight="normal" fo:background-color="transparent" style:font-size-asian="10pt" style:font-size-complex="10pt"/>
    </style:style>
    <style:style style:name="P26" style:family="paragraph" style:parent-style-name="Text_20_body">
      <style:paragraph-properties fo:margin-left="0cm" fo:margin-right="0cm" fo:margin-top="0cm" fo:margin-bottom="0cm" fo:text-align="justify" style:justify-single-word="false" fo:orphans="2" fo:widows="2" fo:text-indent="0cm" style:auto-text-indent="false"/>
      <style:text-properties fo:color="#000000" style:font-name="Arial" fo:font-size="10pt" fo:background-color="#ffff00" style:font-size-asian="10pt" style:font-size-complex="10pt"/>
    </style:style>
    <style:style style:name="P27"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 fo:font-size="10pt" fo:font-style="normal" fo:background-color="transparent" style:font-size-asian="10pt" style:font-size-complex="10pt"/>
    </style:style>
    <style:style style:name="P28" style:family="paragraph" style:parent-style-name="Text_20_body" style:list-style-name="L32">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 fo:font-size="10pt" fo:font-style="normal" fo:background-color="transparent" style:font-size-asian="10pt" style:font-size-complex="10pt"/>
    </style:style>
    <style:style style:name="P29"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 fo:font-size="10pt" fo:font-style="normal" fo:font-weight="bold" fo:background-color="transparent" style:font-size-asian="10pt" style:font-weight-asian="bold" style:font-name-complex="Arial Narrow" style:font-size-complex="10pt" style:font-style-complex="italic" style:font-weight-complex="bold"/>
    </style:style>
    <style:style style:name="P30"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fo:color="#000000" style:font-name="Arial" fo:font-size="10pt" fo:letter-spacing="normal" fo:font-style="italic" fo:font-weight="normal" fo:background-color="transparent" style:font-size-asian="10pt" style:font-size-complex="10pt"/>
    </style:style>
    <style:style style:name="P31"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style:font-name="Arial" fo:font-size="10pt" fo:font-style="normal" style:text-underline-style="solid" style:text-underline-width="auto" style:text-underline-color="font-color" fo:background-color="transparent" style:font-size-asian="10pt" style:font-size-complex="10pt"/>
    </style:style>
    <style:style style:name="P32" style:family="paragraph" style:parent-style-name="Text_20_body">
      <style:paragraph-properties fo:margin-left="0cm" fo:margin-right="0cm" fo:margin-top="0cm" fo:margin-bottom="0cm" fo:orphans="2" fo:widows="2" fo:text-indent="0cm" style:auto-text-indent="false"/>
      <style:text-properties fo:font-variant="normal" fo:text-transform="none" style:font-name="Arial" fo:font-size="10pt" fo:font-style="normal" fo:background-color="transparent" style:font-size-asian="10pt" style:font-size-complex="10pt"/>
    </style:style>
    <style:style style:name="P33" style:family="paragraph" style:parent-style-name="Text_20_body">
      <style:paragraph-properties fo:margin-left="0cm" fo:margin-right="0cm" fo:margin-top="0cm" fo:margin-bottom="0cm" fo:text-align="justify" style:justify-single-word="false" fo:orphans="2" fo:widows="2" fo:text-indent="0cm" style:auto-text-indent="false"/>
      <style:text-properties fo:font-variant="normal" fo:text-transform="none" style:font-name="Arial" fo:font-size="10pt" fo:font-style="normal" fo:background-color="transparent" style:font-size-asian="10pt" style:font-size-complex="10pt"/>
    </style:style>
    <style:style style:name="P34" style:family="paragraph" style:parent-style-name="Text_20_body">
      <style:paragraph-properties fo:margin-left="0cm" fo:margin-right="0cm" fo:margin-top="0cm" fo:margin-bottom="0cm" fo:text-align="justify" style:justify-single-word="false" fo:orphans="2" fo:widows="2" fo:text-indent="0cm" style:auto-text-indent="false"/>
    </style:style>
    <style:style style:name="P35"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6" style:family="paragraph" style:parent-style-name="Text_20_body" style:list-style-name="L10">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7" style:family="paragraph" style:parent-style-name="Text_20_body" style:list-style-name="L26">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8" style:family="paragraph" style:parent-style-name="Text_20_body" style:list-style-name="L27">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39" style:family="paragraph" style:parent-style-name="Text_20_body" style:list-style-name="L28">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40" style:family="paragraph" style:parent-style-name="Text_20_body" style:list-style-name="L31">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41" style:family="paragraph" style:parent-style-name="Text_20_body" style:list-style-name="L32">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42" style:family="paragraph" style:parent-style-name="Text_20_body" style:list-style-name="L33">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43" style:family="paragraph" style:parent-style-name="Text_20_body" style:list-style-name="L34">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44" style:family="paragraph" style:parent-style-name="Text_20_body" style:list-style-name="L36">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45" style:family="paragraph" style:parent-style-name="Text_20_body" style:list-style-name="L37">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46" style:family="paragraph" style:parent-style-name="Text_20_body" style:list-style-name="L38">
      <style:paragraph-properties fo:margin-left="0cm" fo:margin-right="0cm" fo:margin-top="0cm" fo:margin-bottom="0cm" fo:text-align="justify" style:justify-single-word="false" fo:orphans="2" fo:widows="2" fo:text-indent="0cm" style:auto-text-indent="false"/>
      <style:text-properties style:font-name="Arial" fo:font-size="10pt" style:font-size-asian="10pt" style:font-size-complex="10pt"/>
    </style:style>
    <style:style style:name="P47" style:family="paragraph" style:parent-style-name="Text_20_body" style:list-style-name="L10">
      <style:paragraph-properties fo:margin-left="0cm" fo:margin-right="0cm" fo:margin-top="0cm" fo:margin-bottom="0cm" fo:text-align="justify" style:justify-single-word="false" fo:text-indent="0cm" style:auto-text-indent="false"/>
      <style:text-properties style:font-name="Arial" fo:font-size="10pt" style:font-size-asian="10pt" style:font-size-complex="10pt"/>
    </style:style>
    <style:style style:name="P48" style:family="paragraph" style:parent-style-name="Text_20_body">
      <style:paragraph-properties fo:margin-left="0cm" fo:margin-right="0cm" fo:margin-top="0cm" fo:margin-bottom="0cm" fo:text-align="center" style:justify-single-word="false" fo:orphans="2" fo:widows="2" fo:text-indent="0cm" style:auto-text-indent="false"/>
      <style:text-properties style:font-name="Arial" fo:font-size="10pt" style:font-size-asian="10pt" style:font-size-complex="10pt"/>
    </style:style>
    <style:style style:name="P49" style:family="paragraph" style:parent-style-name="Text_20_body">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50" style:family="paragraph" style:parent-style-name="Text_20_body" style:list-style-name="L35">
      <style:paragraph-properties fo:margin-left="0cm" fo:margin-right="0cm" fo:margin-top="0cm" fo:margin-bottom="0cm" fo:orphans="2" fo:widows="2" fo:text-indent="0cm" style:auto-text-indent="false"/>
      <style:text-properties style:font-name="Arial" fo:font-size="10pt" style:font-size-asian="10pt" style:font-size-complex="10pt"/>
    </style:style>
    <style:style style:name="P51"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background-color="transparent" style:font-size-asian="10pt" style:font-size-complex="10pt"/>
    </style:style>
    <style:style style:name="P52" style:family="paragraph" style:parent-style-name="Text_20_body" style:list-style-name="L29">
      <style:paragraph-properties fo:margin-left="0cm" fo:margin-right="0cm" fo:margin-top="0cm" fo:margin-bottom="0cm" fo:text-align="justify" style:justify-single-word="false" fo:orphans="2" fo:widows="2" fo:text-indent="0cm" style:auto-text-indent="false"/>
      <style:text-properties style:font-name="Arial" fo:font-size="10pt" fo:font-style="italic" fo:background-color="transparent" style:font-size-asian="10pt" style:font-size-complex="10pt"/>
    </style:style>
    <style:style style:name="P53" style:family="paragraph" style:parent-style-name="Text_20_body" style:list-style-name="L30">
      <style:paragraph-properties fo:margin-left="0cm" fo:margin-right="0cm" fo:margin-top="0cm" fo:margin-bottom="0cm" fo:text-align="justify" style:justify-single-word="false" fo:orphans="2" fo:widows="2" fo:text-indent="0cm" style:auto-text-indent="false"/>
      <style:text-properties style:font-name="Arial" fo:font-size="10pt" fo:font-style="italic" fo:background-color="transparent" style:font-size-asian="10pt" style:font-size-complex="10pt"/>
    </style:style>
    <style:style style:name="P54" style:family="paragraph" style:parent-style-name="Text_20_body" style:list-style-name="L10">
      <style:paragraph-properties fo:margin-left="0cm" fo:margin-right="0cm" fo:margin-top="0cm" fo:margin-bottom="0cm" fo:text-align="justify" style:justify-single-word="false" fo:text-indent="0cm" style:auto-text-indent="false"/>
      <style:text-properties style:font-name="Arial" fo:font-size="10pt" fo:font-style="italic" fo:background-color="transparent" style:font-size-asian="10pt" style:font-size-complex="10pt"/>
    </style:style>
    <style:style style:name="P55"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font-weight="bold" fo:background-color="transparent" style:font-size-asian="10pt" style:font-size-complex="10pt"/>
    </style:style>
    <style:style style:name="P56" style:family="paragraph" style:parent-style-name="Text_20_body" style:list-style-name="L25">
      <style:paragraph-properties fo:margin-left="0cm" fo:margin-right="0cm" fo:margin-top="0cm" fo:margin-bottom="0cm" fo:text-align="justify" style:justify-single-word="false" fo:orphans="2" fo:widows="2" fo:text-indent="0cm" style:auto-text-indent="false"/>
      <style:text-properties style:font-name="Arial" fo:font-size="10pt" fo:font-style="italic" fo:font-weight="bold" fo:background-color="transparent" style:font-size-asian="10pt" style:font-size-complex="10pt"/>
    </style:style>
    <style:style style:name="P57"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style="italic" fo:font-weight="normal" fo:background-color="transparent" style:font-size-asian="10pt" style:font-size-complex="10pt"/>
    </style:style>
    <style:style style:name="P58"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background-color="transparent" style:font-size-asian="10pt" style:font-size-complex="10pt"/>
    </style:style>
    <style:style style:name="P59" style:family="paragraph" style:parent-style-name="Text_20_body" style:list-style-name="L10">
      <style:paragraph-properties fo:margin-left="0cm" fo:margin-right="0cm" fo:margin-top="0cm" fo:margin-bottom="0cm" fo:text-align="justify" style:justify-single-word="false" fo:text-indent="0cm" style:auto-text-indent="false"/>
      <style:text-properties style:font-name="Arial" fo:font-size="10pt" fo:background-color="transparent" style:font-size-asian="10pt" style:font-size-complex="10pt"/>
    </style:style>
    <style:style style:name="P60" style:family="paragraph" style:parent-style-name="Text_20_body">
      <style:paragraph-properties fo:margin-left="0cm" fo:margin-right="0cm" fo:margin-top="0cm" fo:margin-bottom="0cm" fo:text-align="start" style:justify-single-word="false" fo:orphans="2" fo:widows="2" fo:text-indent="0cm" style:auto-text-indent="false"/>
      <style:text-properties style:font-name="Arial" fo:font-size="10pt" fo:background-color="transparent" style:font-size-asian="10pt" style:font-size-complex="10pt"/>
    </style:style>
    <style:style style:name="P61"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weight="normal" fo:background-color="transparent" style:font-size-asian="10pt" style:font-size-complex="10pt"/>
    </style:style>
    <style:style style:name="P62" style:family="paragraph" style:parent-style-name="Text_20_body">
      <style:paragraph-properties fo:margin-left="0cm" fo:margin-right="0cm" fo:margin-top="0cm" fo:margin-bottom="0cm" fo:text-align="justify" style:justify-single-word="false" fo:orphans="2" fo:widows="2" fo:text-indent="0cm" style:auto-text-indent="false"/>
      <style:text-properties style:font-name="Arial" fo:font-size="10pt" fo:font-weight="bold" style:font-size-asian="10pt" style:font-weight-asian="bold" style:font-size-complex="10pt" style:font-weight-complex="bold"/>
    </style:style>
    <style:style style:name="P63"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style:font-name="Arial" fo:font-size="10pt" style:font-size-asian="10pt" style:font-size-complex="10pt"/>
    </style:style>
    <style:style style:name="P64" style:family="paragraph" style:parent-style-name="Text_20_body" style:list-style-name="L35">
      <style:paragraph-properties fo:margin-left="0cm" fo:margin-right="0cm" fo:margin-top="0cm" fo:margin-bottom="0cm" fo:text-align="justify" style:justify-single-word="false" fo:orphans="2" fo:widows="2" fo:text-indent="0cm" style:auto-text-indent="false" fo:padding="0cm" fo:border="none"/>
      <style:text-properties style:font-name="Arial" fo:font-size="10pt" style:font-size-asian="10pt" style:font-size-complex="10pt"/>
    </style:style>
    <style:style style:name="P65" style:family="paragraph" style:parent-style-name="Text_20_body" style:list-style-name="L38">
      <style:paragraph-properties fo:margin-left="0cm" fo:margin-right="0cm" fo:margin-top="0cm" fo:margin-bottom="0cm" fo:text-align="justify" style:justify-single-word="false" fo:orphans="2" fo:widows="2" fo:text-indent="0cm" style:auto-text-indent="false" fo:padding="0cm" fo:border="none"/>
      <style:text-properties style:font-name="Arial" fo:font-size="10pt" style:font-size-asian="10pt" style:font-size-complex="10pt"/>
    </style:style>
    <style:style style:name="P66" style:family="paragraph" style:parent-style-name="Text_20_body">
      <style:paragraph-properties fo:margin-left="0cm" fo:margin-right="0cm" fo:margin-top="0cm" fo:margin-bottom="0cm" fo:text-align="justify" style:justify-single-word="false" fo:orphans="2" fo:widows="2" fo:text-indent="0cm" style:auto-text-indent="false" fo:padding="0cm" fo:border="none"/>
      <style:text-properties fo:font-variant="normal" fo:text-transform="none" fo:color="#000000" style:font-name="Arial" fo:font-size="10pt" fo:letter-spacing="normal" fo:font-style="italic" fo:font-weight="normal" fo:background-color="transparent"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fo:background-color="transparent"/>
    </style:style>
    <style:style style:name="T4" style:family="text">
      <style:text-properties fo:font-weight="bold" style:font-weight-asian="bold" style:font-weight-complex="bold"/>
    </style:style>
    <style:style style:name="T5" style:family="text">
      <style:text-properties fo:color="#000000"/>
    </style:style>
    <style:style style:name="T6" style:family="text">
      <style:text-properties fo:color="#000000" fo:font-style="italic"/>
    </style:style>
    <style:style style:name="T7" style:family="text">
      <style:text-properties fo:color="#000000" fo:font-style="italic" fo:font-weight="normal" fo:background-color="transparent"/>
    </style:style>
    <style:style style:name="T8" style:family="text">
      <style:text-properties fo:color="#000000" fo:font-style="italic" fo:font-weight="bold" fo:background-color="transparent"/>
    </style:style>
    <style:style style:name="T9" style:family="text">
      <style:text-properties fo:color="#000000" fo:font-style="italic" fo:font-weight="bold" fo:background-color="transparent" style:font-weight-asian="bold" style:font-weight-complex="bold"/>
    </style:style>
    <style:style style:name="T10" style:family="text">
      <style:text-properties fo:color="#000000" fo:font-style="italic" fo:background-color="transparent"/>
    </style:style>
    <style:style style:name="T11" style:family="text">
      <style:text-properties fo:color="#000000" fo:font-style="italic" style:text-underline-style="solid" style:text-underline-width="auto" style:text-underline-color="font-color" fo:font-weight="normal" fo:background-color="transparent"/>
    </style:style>
    <style:style style:name="T12" style:family="text">
      <style:text-properties fo:color="#000000" fo:font-style="italic" style:text-underline-style="solid" style:text-underline-width="auto" style:text-underline-color="font-color" fo:background-color="transparent"/>
    </style:style>
    <style:style style:name="T13" style:family="text">
      <style:text-properties fo:color="#000000" fo:background-color="transparent"/>
    </style:style>
    <style:style style:name="T14" style:family="text">
      <style:text-properties fo:color="#000000" style:font-name="Arial" fo:font-style="normal" style:text-underline-style="none" fo:background-color="transparent" style:font-style-asian="normal" style:font-style-complex="normal" loext:char-shading-value="0"/>
    </style:style>
    <style:style style:name="T15" style:family="text">
      <style:text-properties fo:color="#000000" style:font-name="Arial" fo:font-style="normal" style:text-underline-style="none" fo:font-weight="normal" fo:background-color="transparent" style:font-name-asian="Times New Roman" style:font-style-asian="normal" style:font-weight-asian="normal" style:font-style-complex="normal" style:font-weight-complex="normal"/>
    </style:style>
    <style:style style:name="T16" style:family="text">
      <style:text-properties fo:color="#000000" style:font-name="Arial" fo:font-style="normal" style:text-underline-style="none" fo:font-weight="bold" fo:background-color="transparent" style:font-name-asian="Times New Roman" style:font-style-asian="normal" style:font-weight-asian="bold" style:font-style-complex="normal" style:font-weight-complex="bold"/>
    </style:style>
    <style:style style:name="T17" style:family="text">
      <style:text-properties fo:color="#000000" style:font-name="Arial" fo:font-size="10pt" fo:font-style="italic" fo:background-color="transparent" style:font-size-asian="10pt" style:font-size-complex="10pt"/>
    </style:style>
    <style:style style:name="T18" style:family="text">
      <style:text-properties style:font-name="Arial" style:text-underline-style="solid" style:text-underline-width="auto" style:text-underline-color="font-color" fo:background-color="#ccff99" style:font-name-asian="Times New Roman" style:font-size-asian="10pt" style:font-size-complex="10pt" loext:opacity="100%" loext:char-shading-value="0"/>
    </style:style>
    <style:style style:name="T19" style:family="text">
      <style:text-properties fo:font-style="italic"/>
    </style:style>
    <style:style style:name="T20" style:family="text">
      <style:text-properties fo:font-style="italic" fo:font-weight="normal"/>
    </style:style>
    <style:style style:name="T21" style:family="text">
      <style:text-properties fo:font-style="italic" fo:font-weight="normal" fo:background-color="transparent"/>
    </style:style>
    <style:style style:name="T22" style:family="text">
      <style:text-properties fo:font-style="italic" fo:font-weight="bold"/>
    </style:style>
    <style:style style:name="T23" style:family="text">
      <style:text-properties fo:font-style="italic" fo:font-weight="bold" fo:background-color="transparent"/>
    </style:style>
    <style:style style:name="T24" style:family="text">
      <style:text-properties fo:font-style="italic" fo:background-color="transparent"/>
    </style:style>
    <style:style style:name="T25" style:family="text">
      <style:text-properties fo:font-style="italic" style:text-underline-style="solid" style:text-underline-width="auto" style:text-underline-color="font-color" fo:background-color="transparent"/>
    </style:style>
    <style:style style:name="T26" style:family="text">
      <style:text-properties fo:font-style="italic" style:text-underline-style="solid" style:text-underline-width="auto" style:text-underline-color="font-color" fo:font-weight="normal"/>
    </style:style>
    <style:style style:name="T27" style:family="text">
      <style:text-properties fo:font-variant="normal" fo:text-transform="none" fo:color="#000000" fo:letter-spacing="normal"/>
    </style:style>
    <style:style style:name="T28" style:family="text">
      <style:text-properties fo:font-variant="normal" fo:text-transform="none" fo:color="#000000" fo:letter-spacing="normal" fo:font-style="italic"/>
    </style:style>
    <style:style style:name="T29" style:family="text">
      <style:text-properties fo:font-variant="normal" fo:text-transform="none" fo:color="#000000" fo:letter-spacing="normal" fo:font-style="italic" fo:font-weight="normal" fo:background-color="transparent"/>
    </style:style>
    <style:style style:name="T30" style:family="text">
      <style:text-properties fo:font-variant="normal" fo:text-transform="none" fo:color="#000000" fo:letter-spacing="normal" fo:font-style="italic" fo:font-weight="bold" fo:background-color="transparent"/>
    </style:style>
    <style:style style:name="T31" style:family="text">
      <style:text-properties fo:font-variant="normal" fo:text-transform="none" fo:color="#000000" fo:letter-spacing="normal" fo:font-style="italic" fo:background-color="transparent"/>
    </style:style>
    <style:style style:name="T32" style:family="text">
      <style:text-properties fo:font-variant="normal" fo:text-transform="none" fo:color="#000000" fo:letter-spacing="normal" fo:font-style="normal" fo:font-weight="normal" fo:background-color="transparent"/>
    </style:style>
    <style:style style:name="T33" style:family="text">
      <style:text-properties fo:font-variant="normal" fo:text-transform="none" fo:color="#000000" fo:font-style="normal" fo:font-weight="normal" fo:background-color="transparent"/>
    </style:style>
    <style:style style:name="T34" style:family="text">
      <style:text-properties fo:font-variant="normal" fo:text-transform="none" fo:color="#000000" fo:font-style="normal" fo:font-weight="bold" fo:background-color="transparent"/>
    </style:style>
    <style:style style:name="T35" style:family="text">
      <style:text-properties fo:font-variant="normal" fo:text-transform="none" fo:color="#000000" fo:font-style="normal" fo:background-color="transparent"/>
    </style:style>
    <style:style style:name="T36" style:family="text">
      <style:text-properties fo:font-variant="normal" fo:text-transform="none" fo:color="#000000" fo:background-color="transparent"/>
    </style:style>
    <style:style style:name="T37" style:family="text">
      <style:text-properties fo:font-variant="normal" fo:text-transform="none" fo:color="#000000" style:font-name="Arial" fo:font-size="10pt" fo:letter-spacing="normal" fo:font-style="italic" fo:font-weight="normal" fo:background-color="transparent" style:font-size-asian="10pt" style:font-size-complex="10pt"/>
    </style:style>
    <style:style style:name="T38" style:family="text">
      <style:text-properties fo:font-variant="normal" fo:text-transform="none" fo:color="#000000" style:font-name="Arial" fo:font-size="10pt" fo:letter-spacing="normal" fo:font-weight="normal" fo:background-color="transparent" style:font-size-asian="10pt" style:font-size-complex="10pt"/>
    </style:style>
    <style:style style:name="T39" style:family="text">
      <style:text-properties fo:font-variant="normal" fo:text-transform="none" fo:color="#000000" style:font-name="Arial" fo:font-size="10pt" fo:font-style="normal" fo:background-color="transparent" style:font-size-asian="10pt" style:font-size-complex="10pt"/>
    </style:style>
    <style:style style:name="T40" style:family="text">
      <style:text-properties fo:font-variant="normal" fo:text-transform="none" fo:color="#000000" style:font-name="Arial" fo:font-size="10pt" fo:font-style="normal" fo:font-weight="normal" fo:background-color="transparent" style:font-size-asian="10pt" style:font-size-complex="10pt"/>
    </style:style>
    <style:style style:name="T41" style:family="text">
      <style:text-properties fo:font-variant="normal" fo:text-transform="none" fo:color="#000000" fo:letter-spacing="-0.007cm" fo:font-style="normal" fo:font-weight="normal" fo:background-color="transparent"/>
    </style:style>
    <style:style style:name="T42" style:family="text">
      <style:text-properties fo:font-variant="normal" fo:text-transform="none" fo:color="#111111" fo:font-style="normal" fo:font-weight="bold" fo:background-color="transparent"/>
    </style:style>
    <style:style style:name="T43" style:family="text">
      <style:text-properties fo:font-variant="normal" fo:text-transform="none" fo:color="#111111" fo:font-style="normal" fo:font-weight="normal" fo:background-color="transparent"/>
    </style:style>
    <style:style style:name="T44" style:family="text">
      <style:text-properties fo:font-variant="normal" fo:text-transform="none" fo:font-style="normal" fo:font-weight="normal"/>
    </style:style>
    <style:style style:name="T45" style:family="text">
      <style:text-properties fo:font-variant="normal" fo:text-transform="none" fo:font-style="normal" fo:font-weight="normal" fo:background-color="#ffffff"/>
    </style:style>
    <style:style style:name="T46" style:family="text">
      <style:text-properties fo:font-variant="normal" fo:text-transform="none" fo:font-style="normal" fo:font-weight="normal" fo:background-color="transparent"/>
    </style:style>
    <style:style style:name="T47" style:family="text">
      <style:text-properties fo:font-variant="normal" fo:text-transform="none" fo:font-style="normal" fo:background-color="#ffffff"/>
    </style:style>
    <style:style style:name="T48" style:family="text">
      <style:text-properties fo:font-variant="normal" fo:text-transform="none" fo:font-style="normal" fo:font-weight="bold"/>
    </style:style>
    <style:style style:name="T49" style:family="text">
      <style:text-properties fo:font-variant="normal" fo:text-transform="none" fo:font-style="normal" fo:font-weight="bold" fo:background-color="transparent"/>
    </style:style>
    <style:style style:name="T50" style:family="text">
      <style:text-properties fo:font-variant="normal" fo:text-transform="none" fo:font-style="normal" fo:background-color="transparent"/>
    </style:style>
    <style:style style:name="T51" style:family="text">
      <style:text-properties fo:font-variant="normal" fo:text-transform="none" fo:font-style="normal" style:text-underline-style="solid" style:text-underline-width="auto" style:text-underline-color="font-color" fo:background-color="transparent"/>
    </style:style>
    <style:style style:name="T52" style:family="text">
      <style:text-properties fo:font-variant="normal" fo:text-transform="none" fo:letter-spacing="normal" fo:font-style="normal" fo:font-weight="normal" fo:background-color="#ffffff"/>
    </style:style>
    <style:style style:name="T53" style:family="text">
      <style:text-properties fo:font-variant="normal" fo:text-transform="none" fo:letter-spacing="normal" fo:background-color="#ffffff"/>
    </style:style>
    <style:style style:name="T54" style:family="text">
      <style:text-properties fo:font-variant="normal" fo:text-transform="none" style:font-name="Arial" fo:font-size="10pt" fo:font-style="normal" style:font-size-asian="10pt" style:font-size-complex="10pt"/>
    </style:style>
    <style:style style:name="T55" style:family="text">
      <style:text-properties fo:font-variant="normal" fo:text-transform="none" style:font-name="Arial" fo:font-size="10pt" fo:font-style="normal" fo:font-weight="bold" fo:background-color="transparent" style:font-size-asian="10pt" style:font-size-complex="10pt"/>
    </style:style>
    <style:style style:name="T56" style:family="text">
      <style:text-properties fo:font-variant="normal" fo:text-transform="none" style:font-name="Arial" fo:font-size="10pt" fo:font-style="normal" fo:font-weight="normal" fo:background-color="transparent" style:font-size-asian="10pt" style:font-size-complex="10pt"/>
    </style:style>
    <style:style style:name="T57" style:family="text">
      <style:text-properties fo:font-variant="normal" fo:text-transform="none" style:font-name="Arial" fo:font-size="10pt" fo:font-style="normal" fo:background-color="transparent" style:font-size-asian="10pt" style:font-size-complex="10pt"/>
    </style:style>
    <style:style style:name="T58" style:family="text">
      <style:text-properties fo:font-variant="normal" fo:text-transform="none" style:font-name="Arial" fo:font-size="10pt" fo:background-color="transparent" style:font-size-asian="10pt" style:font-size-complex="10pt"/>
    </style:style>
    <style:style style:name="T59" style:family="text">
      <style:text-properties style:text-underline-style="solid" style:text-underline-width="auto" style:text-underline-color="font-color"/>
    </style:style>
    <style:style style:name="T60" style:family="text">
      <style:text-properties style:text-underline-style="solid" style:text-underline-width="auto" style:text-underline-color="font-color" fo:font-weight="bold" fo:background-color="#ccff99" style:font-name-asian="Times New Roman" style:font-size-asian="10pt" style:font-weight-asian="bold" style:font-size-complex="10pt" style:font-weight-complex="bold" loext:char-shading-value="0"/>
    </style:style>
    <style:style style:name="T61" style:family="text">
      <style:text-properties style:text-underline-style="solid" style:text-underline-width="auto" style:text-underline-color="font-color" fo:background-color="#ccff99"/>
    </style:style>
    <style:style style:name="T62" style:family="text">
      <style:text-properties style:text-underline-style="solid" style:text-underline-width="auto" style:text-underline-color="font-color" fo:font-weight="normal"/>
    </style:style>
    <style:style style:name="T63" style:family="text">
      <style:text-properties fo:font-weight="normal"/>
    </style:style>
    <style:style style:name="T64" style:family="text">
      <style:text-properties fo:background-color="transparent"/>
    </style:style>
    <style:style style:name="T65" style:family="text">
      <style:text-properties fo:color="#111111" fo:background-color="transparent"/>
    </style:style>
    <style:style style:name="T66" style:family="text">
      <style:text-properties fo:background-color="#ffffff"/>
    </style:style>
    <style:style style:name="T67" style:family="text">
      <style:text-properties style:font-name="Arial"/>
    </style:style>
    <style:style style:name="T68" style:family="text">
      <style:text-properties style:font-name="Arial" fo:font-weight="bold" style:font-weight-asian="bold" style:font-weight-complex="bold"/>
    </style:style>
    <style:style style:name="T69" style:family="text">
      <style:text-properties style:font-name="Arial" fo:font-size="10pt" fo:font-weight="bold" fo:background-color="transparent" style:font-size-asian="10pt" style:font-size-complex="10pt"/>
    </style:style>
    <style:style style:name="T70" style:family="text">
      <style:text-properties style:font-name="Arial" fo:font-size="10pt" fo:font-weight="bold" fo:background-color="transparent" style:font-size-asian="10pt" style:font-weight-asian="bold" style:font-size-complex="10pt" style:font-weight-complex="bold"/>
    </style:style>
    <style:style style:name="T71" style:family="text">
      <style:text-properties style:font-name="Arial" fo:font-size="10pt" fo:font-weight="normal" fo:background-color="transparent" style:font-size-asian="10pt" style:font-size-complex="10pt"/>
    </style:style>
    <style:style style:name="T72" style:family="text">
      <style:text-properties style:font-name="Arial" fo:font-size="10pt" fo:background-color="transparent" style:font-size-asian="10pt" style:font-size-complex="10pt"/>
    </style:style>
    <style:style style:name="T73" style:family="text">
      <style:text-properties style:font-name="Arial" fo:font-size="10pt" style:font-size-asian="10pt" style:font-size-complex="10pt"/>
    </style:style>
    <style:style style:name="T74" style:family="text">
      <style:text-properties style:font-name="Arial" fo:font-size="10pt" fo:font-style="italic" fo:font-weight="normal" fo:background-color="transparent" style:font-size-asian="10pt" style:font-size-complex="10pt"/>
    </style:style>
    <style:style style:name="T75" style:family="text">
      <style:text-properties style:font-name="Arial" fo:font-size="10pt" fo:font-style="italic" fo:font-weight="bold" fo:background-color="transparent" style:font-size-asian="10pt" style:font-size-complex="10pt"/>
    </style:style>
    <style:style style:name="T76" style:family="text">
      <style:text-properties style:font-name="Arial" fo:font-size="10pt" fo:font-style="italic" fo:background-color="transparent" style:font-size-asian="10pt" style:font-size-complex="10p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number text:level="1" text:style-name="Numbering_20_Symbols" style:num-suffix="." style:num-format="I">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2">
      <text:list-level-style-number text:level="1" text:style-name="Numbering_20_Symbols" style:num-suffix="." style:num-format="I">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3">
      <text:list-level-style-number text:level="1" text:style-name="Numbering_20_Symbols" style:num-suffix="." style:num-format="I" text:start-value="2">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4">
      <text:list-level-style-number text:level="1" text:style-name="Numbering_20_Symbols" style:num-suffix="." style:num-format="I" text:start-value="3">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5">
      <text:list-level-style-number text:level="1" text:style-name="Numbering_20_Symbols" style:num-suffix="." style:num-format="I" text:start-value="4">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6">
      <text:list-level-style-number text:level="1" text:style-name="Numbering_20_Symbols" style:num-suffix="." style:num-format="I" text:start-value="5">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7">
      <text:list-level-style-number text:level="1" text:style-name="Numbering_20_Symbols" style:num-suffix="." style:num-format="I" text:start-value="6">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8">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9">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0">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5">
      <text:list-level-style-number text:level="1" text:style-name="Numbering_20_Symbols" style:num-suffix="." style:num-format="I">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26">
      <text:list-level-style-number text:level="1" text:style-name="Numbering_20_Symbols" style:num-suffix="." style:num-format="I">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27">
      <text:list-level-style-number text:level="1" text:style-name="Numbering_20_Symbols" style:num-suffix="." style:num-format="I" text:start-value="2">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28">
      <text:list-level-style-number text:level="1" text:style-name="Numbering_20_Symbols" style:num-suffix="." style:num-format="I" text:start-value="3">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29">
      <text:list-level-style-number text:level="1" text:style-name="Numbering_20_Symbols" style:num-suffix="." style:num-format="I" text:start-value="4">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30">
      <text:list-level-style-number text:level="1" text:style-name="Numbering_20_Symbols" style:num-suffix="." style:num-format="I" text:start-value="5">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31">
      <text:list-level-style-number text:level="1" text:style-name="Numbering_20_Symbols" style:num-suffix="." style:num-format="I" text:start-value="6">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32">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3">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4">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1"><text:span text:style-name="Strong_20_Emphasis"><text:span text:style-name="T18">Reglamento de régimen jurídico y funcionamiento de la gestión del sitio etnológico del B.I.C. El Molino Quemado (El Molino de Viento)</text:span></text:span><text:span text:style-name="T61">: <text:s/></text:span><text:span text:style-name="Strong_20_Emphasis"><text:span text:style-name="T60">memoria, proyecto normativo previo, informe justificativo de la aprobación del proyecto</text:span></text:span></text:p>
      <text:p text:style-name="P8"/>
      <text:p text:style-name="P9">Expte: 10853/2023</text:p>
      <text:p text:style-name="P10"/>
      <text:p text:style-name="P21"><text:span text:style-name="T54"/></text:p>
      <text:p text:style-name="P34"><text:span text:style-name="T71">En fecha </text:span><text:span text:style-name="T70">13 de noviembre de 2023 se dicta Providencia de Alcaldía</text:span><text:span text:style-name="T71">, <text:s/>que literalmente dice:</text:span><text:span text:style-name="T73"> </text:span></text:p>
      <text:p text:style-name="P34"><text:span text:style-name="T73"/></text:p>
      <text:p text:style-name="P35"><text:span text:style-name="T9">&lt;&lt;</text:span><text:span text:style-name="T10">Visto que en este término municipal de Mogán se localiza el Molino de Viento, que mediante Decreto n.º 51/2008, de 25 de marzo, del Gobierno de Canarias (BOC de n.º 68, viernes 4 de abril de 2008) se declara Bien de Interés Cultural (B.I.C.), con categoría de Sitio Etnológico "El Molino Quemado.</text:span> </text:p>
      <text:p text:style-name="P35"/>
      <text:p text:style-name="P35"><text:span text:style-name="T10">Visto que en fecha 16 de mayo de 2023 se recepciona la obra denominada Acondicionamiento de parcela para la Musealización del Bien de Interés Cultural Molino Quemado, en el T. M. Mogán.</text:span></text:p>
      <text:p text:style-name="P35"><text:s/></text:p>
      <text:p text:style-name="P24">A tenor de lo señalado en el artículo 25.1 de la Ley 7/1985, de 2 de abril, de Bases del Régimen Local el municipio, para la gestión de sus intereses y en el ámbito de sus competencias, puede promover toda clase de actividades y prestar cuantos servicios públicos contribuyan a satisfacer las necesidades y aspiraciones de la comunidad vecinal. Según dispone el artículo 25.2 a) de dicho texto legal, el municipio ejercerá, en todo caso, competencias en los términos de la legislación del Estado y de las Comunidades Autónomas, en materia de protección y gestión del Patrimonio histórico. </text:p>
      <text:p text:style-name="P24"/>
      <text:p text:style-name="P24">Por su parte la Ley 4/1999, de 15 de marzo de Patrimonio Histórico de Canarias dispone en su artículo 9.1 que los Ayuntamientos ejercen competencias sobre el Patrimonio histórico sito en su término municipal, de conformidad con lo dispuesto por la legislación en materia de régimen local y la citada Ley. </text:p>
      <text:p text:style-name="P35"><text:span text:style-name="T10">Además, el artículo 9.2 recoge que las entidades municipales colaborarán con las demás Administraciones Públicas en la tutela de los bienes históricos sitos en su demarcación municipal, correspondiéndoles en especial, entre otras, la establecida en el apartado a) que dispone </text:span><text:span text:style-name="T29">Vigilar el patrimonio histórico existente en su correspondiente municipio, notificando al Cabildo Insular correspondiente la existencia de cualquier factor que amenace o pueda amenazar sus valores, sin perjuicio de la inmediata adopción de las medidas cautelares que sean precisas para la preservación de los mismos</text:span><text:span text:style-name="T10"> , así como la establecida en el apartado j), que textualmente dispone </text:span><text:span text:style-name="T29">Realzar y dar a conocer el valor cultural de los bienes integrantes del patrimonio histórico canario que radiquen en su término municipal</text:span><text:span text:style-name="T10">.</text:span> </text:p>
      <text:p text:style-name="P35"/>
      <text:p text:style-name="P35"><text:span text:style-name="T7">Considerando que se están tramitando dos expedientes en</text:span><text:span text:style-name="T10"> </text:span><text:span text:style-name="T7">la relación con la gestión del sitio etnológico del B.I.C. El Molino Quemado (El Molino de Viento) en el término municipal de Mogán. Uno de ellos enfocado en el establecimiento del servicio (expediente n.º 10853/2023) y el otro en las actuaciones preparatorias previas al contrato de concesión de servicios (expediente n.º 10855/2023); para los cuales se deberá tramitar la aprobación del régimen jurídico y funcionamiento del servicio.</text:span> </text:p>
      <text:p text:style-name="P30">Por todo ello, </text:p>
      <text:p text:style-name="P48"><text:span text:style-name="T23">DISPONGO</text:span> </text:p>
      <text:p text:style-name="P48"/>
      <text:p text:style-name="P35"><text:span text:style-name="T23">PRIMERO.- </text:span><text:span text:style-name="T21">Que se emita informe jurídico sobre la Legislación aplicable y el procedimiento a seguir.</text:span> </text:p>
      <text:p text:style-name="P35"/>
      <text:p text:style-name="P35"><text:span text:style-name="T8">SEGUNDO.- </text:span><text:span text:style-name="T7">Que por los servicios técnicos municipales se redacte el Reglamento de régimen jurídico y funcionamiento de la gestión del sitio etnológico del B.I.C. El Molino Quemado (El Molino de Viento) en el término municipal de Mogán.</text:span> </text:p>
      <text:p text:style-name="P35"/>
      <text:p text:style-name="P35"><text:span text:style-name="T8">TERCERO.- </text:span><text:span text:style-name="T7">Que se emitan los informes necesarios para la aprobación del Reglamento de régimen jurídico y funcionamiento de la gestión del sitio etnológico del B.I.C. El Molino Quemado (El Molino de Viento) en el término municipal de Mogán.</text:span><text:span text:style-name="T9">&gt;&gt;</text:span> </text:p>
      <text:p text:style-name="P35"/>
      <text:p text:style-name="P35"/>
      <text:p text:style-name="P34"><text:soft-page-break/><text:span text:style-name="T71">Con fecha </text:span><text:span text:style-name="T70">13 de noviembre de 2023, se emite memoria justificativa</text:span><text:span text:style-name="T71"> por Dña. Beatriz Delgado Santana, <text:s/>de cuyo tenor literal se desprende lo siguiente:</text:span><text:span text:style-name="T73"> </text:span></text:p>
      <text:p text:style-name="P34"><text:span text:style-name="T73"/></text:p>
      <text:p text:style-name="P24">&lt;&lt;El Molino Quemado de Mogán se ha ido convirtiendo, sobre todo a partir de su restauración en el año 1998, en una de las imágenes icónicas de Gran Canaria. Sus dimensiones, su elegancia, su rareza en la isla, su ubicación junto a la carretera general GC-200 en un municipio tan turístico como lo es Mogán, favorece que sea uno de los elementos de carácter etnográfico que no puede pasar desapercibido para cualquier turista que disfrute de la isla. </text:p>
      <text:p text:style-name="P24"/>
      <text:p text:style-name="P51"><text:span text:style-name="T5">E</text:span>l Molino Quemado es un referente del Patrimonio Etnográfico canario y por ello desde el año 2008 (BOC nº 68, de fecha 4 de abril de 2008) se ha declarado como Bien de Interés Cultural con la categoría de Sitio Etnológico. En el preámbulo del expediente de incoación se dice que el Molino Quemado constituye uno de los mejores ejemplos de las ingenierías históricas de la isla. Construido en el siglo XIX sirvió para abastecer de gofio y harina a la comarca de Mogán. En la historia local este molino se ha convertido en una referencia de memoria y de identidad colectiva para los vecinos de este municipio. Se trata del molino de viento más grande que existe en Gran Canaria, alcanzando los <text:span text:style-name="T5">siete metros. </text:span></text:p>
      <text:p text:style-name="P35"><text:span text:style-name="T29">El Ayuntamiento de Mogán, con la redacción del presente Reglamento responde a la necesaria previsión sobre el régimen jurídico y funcionamiento de la gestión del referido Bien de Interés Cultural sito en el Municipio, a fin de optimizar el desempeño de las competencias reconocidas a esta Corporación, en el artículo 17 de la Ley 11/2019, de 25 de abril, de Patrimonio Cultural de Canarias y demás disposiciones en la materia. Resultando, un instrumento idóneo para la consecución de los fines pretendidos y acorde a la potestad reglamentaria, expresamente, reconocida al Ilustre Ayuntamiento de Mogán, en el artículo 4.1.a) de la LRBRL, sin que exceda, por ende, del ámbito de actuación de esta Corporación (principios de eficacia y proporcionalidad).</text:span> </text:p>
      <text:p text:style-name="P35"/>
      <text:p text:style-name="P35"><text:span text:style-name="T29">Asimismo, el principal objetivo</text:span><text:span text:style-name="T31"> </text:span><text:span text:style-name="T29">de este Ayuntamiento</text:span><text:span text:style-name="T31"> </text:span><text:span text:style-name="T29">es </text:span><text:span text:style-name="T10">el establecimiento de un servicio dirigido al disfrute público del B.I.C. El Molino Quemado (El Molino de Viento), espacio de notorio valor cultural. Con lo que</text:span><text:span text:style-name="T24"> </text:span><text:span text:style-name="T10">se pretende dar cumplimiento a la función pública de incrementar el conocimiento, aprecio y respeto por los valores del patrimonio histórico canario, promoviendo su disfrute como bien social de un modo compatible con su preservación.</text:span> </text:p>
      <text:p text:style-name="P35"/>
      <text:p text:style-name="P55">Adecuación al principio de proporcionalidad </text:p>
      <text:p text:style-name="P51">En virtud del principio de proporcionalidad, la iniciativa que se proponga deberá contener la regulación imprescindible para atender la necesidad a cubrir con la norma, tras constatar que no existen otras medidas menos restrictivas de derechos, o que impongan menos obligaciones a los destinatarios. </text:p>
      <text:p text:style-name="P35"><text:span text:style-name="T24">La propuesta normativa consistente en la aprobación de un Reglamento de régimen jurídico y funcionamiento del Sitio Etnológico del B.I.C. El Molino Quemado (El Molino de Viento) es el instrumento más adecuado según lo establecido en el artículo 284.2 de la L</text:span><text:span text:style-name="T29">ey 9/2017, de 8 de noviembre, de Contratos del Sector Público, por la que se transponen al ordenamiento jurídico español las Directivas del Parlamento Europeo y del Consejo 2014/23/UE y 2014/24/UE, de 26 de febrero de 2014, en el que se establece que antes</text:span><text:span text:style-name="T64"> </text:span><text:span text:style-name="T29">de proceder a la contratación de una concesión de servicios, en los casos en que se trate de servicios públicos, deberá haberse establecido su régimen jurídico, que declare expresamente que la actividad de que se trata queda asumida por la Administración respectiva como propia de la misma, determine el alcance de las prestaciones en favor de los administrados, y regule los aspectos de carácter jurídico, económico y administrativo relativos a la prestación del servicio.</text:span> </text:p>
      <text:p text:style-name="P35"/>
      <text:p text:style-name="P58"><text:span text:style-name="T22">Adecuación al principio de seguridad jurídica</text:span> </text:p>
      <text:p text:style-name="P51">El principio de seguridad jurídica exige que la iniciativa normativa se ejerza de manera coherente con el resto del ordenamiento jurídico, para generar un marco normativo estable y predecible, creando un entorno de certidumbre que facilite la actuación de la ciudadanía. </text:p>
      <text:p text:style-name="P24">Por un lado, se enmarca en el artículo 46 de la Constitución, así como en el artículo 25 de la Ley 7/1985, de 2 de abril, de Bases del Régimen Local </text:p>
      <text:p text:style-name="P35"><text:span text:style-name="T10">Por otro lado, se enmarca en el artículo 17 de la</text:span><text:span text:style-name="T24"> </text:span><text:span text:style-name="T29">Ley 11/2019, de 25 de abril, de Patrimonio Cultural de Canarias.</text:span> </text:p>
      <text:p text:style-name="P30">Es por ello, que el Reglamento se ajusta y desarrolla, en el ámbito de las competencias municipales, generando un marco normativo, estable, predecible, integrado, claro y de certidumbre, que facilita su conocimiento y comprensión por todas las personas implicadas. </text:p>
      <text:p text:style-name="P30"/>
      <text:p text:style-name="P58"><text:span text:style-name="T22">Adecuación al principio de transparencia</text:span> </text:p>
      <text:p text:style-name="P63"><text:span text:style-name="T29">C</text:span><text:span text:style-name="T29">onforme al artículo 133.1 de la Ley 39/2015, de 1 de octubre, del Procedimiento Administrativo Común de las Administraciones Públicas, con carácter previo a la elaboración del anteproyecto de la norma reglamentaria, las Entidades Locales habrán de sustanciar una consulta pública, a través de su portal web, en la que se recabará la opinión de los sujetos y de las organizaciones más representativas potencialmente afectados por el futuro Reglamento acerca de:</text:span> </text:p>
      <text:p text:style-name="P66">a) Los problemas que se pretenden solucionar con la iniciativa. </text:p>
      <text:p text:style-name="P66"><text:soft-page-break/>b) La necesidad y oportunidad de su aprobación. </text:p>
      <text:p text:style-name="P63"><text:span text:style-name="T29">c) Los objetivos de la norma.</text:span> </text:p>
      <text:p text:style-name="P63"><text:span text:style-name="T29">d) Las posibles soluciones alternativas regulatorias y no regulatorias.</text:span> </text:p>
      <text:p text:style-name="P35"><text:span text:style-name="T24">Posteriormente, sin perjuicio de la consulta previa a la redacción del anteproyecto de Reglamento, cuando la norma afecte a los derechos e intereses legítimos de las personas, se publicará el texto del proyecto de Reglamento en la página web, con el objeto de dar audiencia a los ciudadanos afectados y recabar cuantas aportaciones adicionales puedan hacerse por otras personas o entidades. Así mismo, podrá recabarse directamente la opinión de las organizaciones o asociaciones reconocidas por ley que agrupen o representen a las personas cuyos derechos o intereses legítimos se vieren afectados por la norma, y cuyos fines guarden relación directa con su objeto, conforme al artículo 133.2 de la LPACAP.</text:span> </text:p>
      <text:p text:style-name="P35"><text:span text:style-name="T24">La consulta, audiencia e información públicas señaladas deberán realizarse de forma tal que los potenciales destinatarios de la iniciativa reglamentaria y quienes realicen aportaciones sobre ella tengan la posibilidad de emitir su opinión, para lo cual deberán ponerse a su disposición los documentos necesarios, que serán claros, concisos y reunir toda la información precisa para poder pronunciarse sobre la materia, según exige el artículo 133.1 de la LPACAP.</text:span> </text:p>
      <text:p text:style-name="P35"><text:span text:style-name="T24">Tal y como permite el artículo 133.4 de la LPACAP, podrá prescindirse de los trámites de consulta, audiencia e información pública citados en el caso de normas presupuestarias u organizativas de la Administración local o de las organizaciones dependientes o vinculadas a éstas, o cuando concurran razones graves de interés público que lo justifiquen. Asimismo, cuando la iniciativa reglamentaria no tenga un impacto significativo en la actividad económica, no imponga obligaciones relevantes a los destinatarios o regule aspectos parciales de una materia, podrá omitirse la consulta pública regulada en el artículo 133.1.</text:span> </text:p>
      <text:p text:style-name="P58"><text:span text:style-name="T19">En la tramitación</text:span> <text:span text:style-name="T19">del presente Reglamento, en base al apartado 4 del mentado artículo, se ha prescindido de la consulta previa por considerar que el Reglamento no tiene un impacto significativo en la actividad económica ni impone obligaciones relevantes a los destinatarios. </text:span></text:p>
      <text:p text:style-name="P35"><text:span text:style-name="T24">En el caso que nos ocupa, no se considera que el Reglamento tenga un impacto significativo en la actividad económica del municipio porque el Reglamento está destinado a regular la gestión del</text:span><text:span text:style-name="T64"> </text:span><text:span text:style-name="T10">Sitio Etnológico del Bien de Interés Cultura (B.I.C.)</text:span><text:span text:style-name="T13"> </text:span><text:span text:style-name="T10">El Molino Quemado (El Molino de Viento). La gestión del servicio no va a tener una repercusión significa ni en el empleo ni en el crecimiento económico del municipio porque ese no es su objetivo. El fin es permitir el</text:span><text:span text:style-name="T13"> </text:span><text:span text:style-name="T10">disfrute público del El Molino Quemado (El Molino de Viento), el cual es considera un</text:span><text:span text:style-name="T13"> </text:span><text:span text:style-name="T10">espacio de notorio valor cultural, tal y como lo confirma su declaración como B.I.C. Con este Reglamento se pretende dar cumplimiento a la función pública de incrementar el conocimiento, aprecio y respeto por los valores del patrimonio histórico canario, promoviendo su disfrute como bien social de un modo compatible con su preservación.</text:span> </text:p>
      <text:p text:style-name="P58"><text:span text:style-name="T6">Además, el Reglamento</text:span><text:span text:style-name="T5"> </text:span><text:span text:style-name="T6">no impone obligaciones relevantes a los destinatarios</text:span><text:span text:style-name="T5"> </text:span><text:span text:style-name="T6">porque, en primer lugar, está enfocado en las personas que visiten El Molino Quemado y en la empresa adjudicataria del servicio, en ningún caso se regulan normas que afecten al resto del municipio y estas se limitan a un espacio concreto ubicado en el barrio de El Molino en Mogán pueblo. En segundo lugar, las obligaciones se resumen, en el caso de los visitantes, al buen uso y respeto de las instalaciones y, en el caso del prestador del servicio, a las obligaciones básicas de cualquier servicio tales como conservar y mantener el Bien, la limpieza del recinto, apertura y cierre de las instalaciones, el control de acceso, difusión de los valores patrimoniales, etc. Por lo tanto, la</text:span><text:span text:style-name="T5"> </text:span><text:span text:style-name="T6">técnico que suscribe entiende que no hay obligaciones relevantes a los destinatarios. </text:span></text:p>
      <text:p text:style-name="P58"><text:span text:style-name="T6"/></text:p>
      <text:p text:style-name="P58"><text:span text:style-name="T22">Adecuación al principio de eficiencia</text:span> </text:p>
      <text:p text:style-name="P51">En aplicación del principio de eficiencia, la iniciativa normativa debe evitar cargas administrativas innecesarias o accesorias y racionalizar, en su aplicación, la gestión de los recursos públicos. </text:p>
      <text:p text:style-name="P35"><text:span text:style-name="T24">En el presente Reglamento, se regula el funcionamiento, la organización y gestión del</text:span><text:span text:style-name="T13"> </text:span><text:span text:style-name="T10">servicio consiste en la apertura, adecuada gestión y atención al público visitante del Sitio Etnológico del B.I.C. El Molino Quemado (El Molino de Viento), así como la gestión técnica, económica y sociocultural que garantice el adecuado desarrollo de las visitas (libres o guiadas) a realizar por personal cualificado y cualquier otra actividad directamente relacionada con los fines de disfrute público de este Bien de Interés Cultural, incluyéndose todas aquellas tareas o actividades orientadas al buen funcionamiento y respeto del preciado</text:span><text:span text:style-name="T13"> </text:span><text:span text:style-name="T10">bien.</text:span> </text:p>
      <text:p text:style-name="P35"><text:soft-page-break/><text:span text:style-name="T10">Es por ello, que no se preven cargas administrativas, las cargas previstas son las asociadas directamente a la gestión de un servicio público, tales como custodiar el Bien o la apertura y cierre de las instalaciones al público en los días y con los horarios establecidos, entre otras</text:span><text:span text:style-name="T9">.&gt;&gt;</text:span><text:span text:style-name="T4"> </text:span></text:p>
      <text:p text:style-name="P35"/>
      <text:p text:style-name="P35"/>
      <text:p text:style-name="P34"><text:span text:style-name="T71">Con fecha </text:span><text:span text:style-name="T70">16 de noviembre de 2023, se emite informe jurídico</text:span><text:span text:style-name="T71"> por Dña. Ivonne Rodríguez García, con nota de conformidad del Secretario General de la Corporación, en el que se informa lo siguiente:</text:span><text:span text:style-name="T73"> </text:span></text:p>
      <text:p text:style-name="P34"><text:span text:style-name="T73"/></text:p>
      <text:p text:style-name="P34"><text:span text:style-name="T73"/></text:p>
      <text:p text:style-name="P35"><text:span text:style-name="T21">&lt;&lt;</text:span><text:span text:style-name="T23">CONSIDERACIONES JURÍDICAS</text:span> </text:p>
      <text:p text:style-name="P58"><text:span text:style-name="T22">PRIMERA.-</text:span> <text:span text:style-name="T20">Resulta de aplicación la siguiente </text:span><text:span text:style-name="T26">legislación</text:span><text:span text:style-name="T20">: </text:span></text:p>
      <text:list xml:id="list2999290623615877020" text:style-name="L10">
        <text:list-item>
          <text:p text:style-name="P36"><text:span text:style-name="T10">Ley 7/1985, de 2 de abril, Reguladora de las Bases del Régimen Local (en adelante, LRBRL)</text:span> </text:p>
        </text:list-item>
        <text:list-item>
          <text:p text:style-name="P47"><text:span text:style-name="T10">Ley 39/2015, de 1 de octubre, del Procedimiento Administrativo Común de las Administraciones Públicas (en adelante, LPACAP).</text:span> </text:p>
        </text:list-item>
        <text:list-item>
          <text:p text:style-name="P47"><text:span text:style-name="T10">Ley 40/2015, de 1 de octubre, de Régimen Jurídico del Sector Público (en adelante, LRJSP)</text:span> </text:p>
        </text:list-item>
        <text:list-item>
          <text:p text:style-name="P47"><text:span text:style-name="T10">Ley 9/2017, de 8 de noviembre, de Contratos del Sector Público (en adelante, LCSP)</text:span> </text:p>
        </text:list-item>
        <text:list-item>
          <text:p text:style-name="P36"><text:span text:style-name="T10">Real Decreto 2568/1986, de 28 de noviembre, por el que se aprueba el Reglamento de Organización, Funcionamiento y Régimen Jurídico de las Entidades Locales (en adelante, ROF)</text:span> </text:p>
        </text:list-item>
        <text:list-item>
          <text:p text:style-name="P59"><text:span text:style-name="T6">Real decreto legislativo 781/1986 de 18 de abril, por el que se aprueba el texto refundido de las disposiciones legales vigentes en materia de régimen local (en adelante, TRRL)</text:span> </text:p>
        </text:list-item>
        <text:list-item>
          <text:p text:style-name="P47"><text:span text:style-name="T24">Real Decreto Legislativo 2/2004, de 5 de marzo, por el que se aprueba el texto refundido de la Ley Reguladora de las Haciendas Locales (en adelante, LRHL)</text:span> </text:p>
        </text:list-item>
        <text:list-item>
          <text:p text:style-name="P54">Real Decreto 128/2018, de 16 de marzo, por el que se regula el Régimen Jurídico de los Funcionarios de la Administración Local de carácter nacional (en adelante, RD 128/2018). </text:p>
        </text:list-item>
        <text:list-item>
          <text:p text:style-name="P47"><text:span text:style-name="T24">Reglamento Orgánico Municipal (en adelante, ROM).</text:span> </text:p>
        </text:list-item>
        <text:list-item>
          <text:p text:style-name="P54">Ley 11/2019, de 25 de abril, de Patrimonio Cultural de Canarias (en adelante, LPCC). </text:p>
        </text:list-item>
        <text:list-item>
          <text:p text:style-name="P54">Ley 7/2011, de 5 de abril, de actividades clasificadas y espectáculos públicos y otras medidas administrativas complementarias (en adelante, Ley 7/2011). </text:p>
        </text:list-item>
        <text:list-item>
          <text:p text:style-name="P54">Decreto de 17 de junio de 1955, por el que se aprueba el Reglamento de Servicios de las Corporaciones Locales (en adelante, RSCL). </text:p>
        </text:list-item>
      </text:list>
      <text:p text:style-name="P58"><text:span text:style-name="T22">SEGUNDA.</text:span><text:span text:style-name="T19">- Los artículos 4.1.a) de la LRBRL y 55 de la TRRL reconocen a los Municipios, en su calidad de Administraciones Públicas y dentro de la esfera de sus competencias, la potestad reglamentaria y de autoorganización.</text:span> </text:p>
      <text:p text:style-name="P58"><text:span text:style-name="T19">Para mayor abundamiento, para el establecimiento de un nuevo servicio público con carácter económico, industrial o mercantil, o una nueva actividad económica de utilidad pública, comúnmente denominado como «municipalización del servicio», resultará preceptiva</text:span> <text:span text:style-name="T19">la elaboración y aprobación del correspondiente reglamento de regule los aspectos más relevantes para su</text:span> <text:span text:style-name="T19">prestación (artículo 60 RSCL). </text:span></text:p>
      <text:p text:style-name="P35"><text:span text:style-name="T24">Dicho ésto y, en atención al artículo 1 del reglamento proyectado, el mismo tiene por objeto la regulación del funcionamiento, organización y gestión de las visitas al Sitio Etnológico del Bien de Interés Cultural denominado El Molino Quemado, «así como las relaciones entre el prestador de los servicios y el público visitante, para el desarrollo, permanencia, difusión del patrimonio histórico y su disfrute público, conforme a la propia naturaleza del Bien de Interés Cultural».</text:span> </text:p>
      <text:p text:style-name="P35"><text:span text:style-name="T24">Al respecto, el artículo 25.2. a) y m) de la LRBRL reconoce como competencias propias del Municipios tanto la protección y gestión del patrimonio histórico, como la promoción de la cultura y equipamientos culturales.</text:span> </text:p>
      <text:p text:style-name="P35"><text:span text:style-name="T24">Preceptuándose, en el artículo 14 de la LPCC, entre las atribuciones de las administraciones públicas de Canarias la de asegurar, conservar y utilizar adecuadamente el patrimonio cultural, así como la de facilitar y promover la </text:span><text:span text:style-name="T21">accesibilidad física e intelectual de los bienes culturales que radiquen en sus respectivos ámbitos territoriales.</text:span> </text:p>
      <text:p text:style-name="P57">Mientras que, en el artículo 17 de la LPCC, se reconoce como competencia propia de los ayuntamientos la difusión y divulgación de los bienes integrantes del patrimonio cultural de Canarias que radiquen en su términos municipal. </text:p>
      <text:p text:style-name="P57">De manera que, el objeto del proyectado reglamento no excede del ámbito competencial del Ilustre Ayuntamiento de Mogán. </text:p>
      <text:p text:style-name="P58"><text:span text:style-name="T22">TERCERA- </text:span><text:span text:style-name="T20">En cuanto al contenido del borrador de reglamento, proceden las siguientes observaciones: </text:span></text:p>
      <text:list xml:id="list8205434637847342129" text:style-name="L25">
        <text:list-item>
          <text:p text:style-name="P56">Principios de Buena Regulación </text:p>
        </text:list-item>
      </text:list>
      <text:p text:style-name="P51">De conformidad con el artículo 129.1 de la LPACAP, &lt;&lt;en el ejercicio de la iniciativa legislativa y la potestad reglamentaria, las Administraciones Públicas actuarán de acuerdo con los <text:span text:style-name="T59">principios de necesidad, eficacia, proporcionalidad, seguridad jurídica, transparencia, y eficiencia</text:span>. En la <text:span text:style-name="T59">exposición de motivos o en el preámbulo,</text:span> según se trate, respectivamente, de anteproyectos de ley o de proyectos de reglamento, quedará suficientemente <text:span text:style-name="T59">justificada su adecuación a dichos principios</text:span>&gt;&gt;. </text:p>
      <text:p text:style-name="P51"><text:soft-page-break/>De manera que, si bien no existe disposición que preceptúe los extremos mínimos que deben contener un reglamento, si resulta preceptiva la justificación sobre la adecuación del texto a los principios de buena regulación. </text:p>
      <text:p text:style-name="P35"><text:span text:style-name="T24">En este caso, tanto en la Memoria Justificativa transcrita, en el Antecedente Tercero del presente informe, como en la Exposición de Motivos del texto proyectado se justifica pormenorizadamente la adecuación del Reglamento a estos principios.</text:span> </text:p>
      <text:p text:style-name="P35"><text:span text:style-name="T23">II) Horario y Días de Apertura</text:span> </text:p>
      <text:p text:style-name="P35"><text:span text:style-name="T24">De conformidad con el artículo 69.1 de la LPCC, «las personas propietarias, poseedoras y titulares de derechos reales sobre un bien de interés cultura o incluido en el catálogo insular, o en trámite de declaración o inclusión, están obligadas a permitir: () d) En el caso de tratarse de bienes inmuebles declarados de interés cultural o en trámite de declaración, la visita pública será </text:span><text:span text:style-name="T25">al menos cuatro días al mes, o un día por semana</text:span><text:span text:style-name="T24">, en horas y días previamente señalados».</text:span> </text:p>
      <text:p text:style-name="P51">Al tenor de lo expuesto, el horario de apertura al público previsto, en el artículo 2 del reglamento, cumple con creces el mínimo legal establecido para este tipo de bienes. </text:p>
      <text:p text:style-name="P35"><text:span text:style-name="T23">III) Gestión de Servicios Públicos</text:span> </text:p>
      <text:p text:style-name="P57">En virtud del artículo 85.2 de la LRBRL, «los servicios públicos de competencia local habrán de gestionarse de la forma más sostenible y eficiente» directa o indirectamente. </text:p>
      <text:p text:style-name="P57">De modo que, la previsión sobre la gestión indirecta del servicio correspondiente al Molino Quemado, contenida en el artículo 3 del reglamento, no resulta disconforme a Derecho, más teniendo en consideración la previsión de que «en cualquier caso, la administración () podrá introducir las modificaciones oportunas que aconseje convenientes el interés público, en orden a su más correcta y eficaz prestación». </text:p>
      <text:p text:style-name="P57">Siendo significativo del mismo precepto, por otra parte, la previsión de que «el Ayuntamiento ejercerá la necesaria intervención administrativa, el control, la vigilancia y cuantas funcione sean inherentes a los poderes de policía necesarios para asegurar la buena marcha del servicio público, aunque el servicio se presten de manera indirecta () <text:span text:style-name="T5">El adjudicatario no podrá, en ningún caso, ejercer las funciones que le son inherentes a los poderes públicos.». </text:span></text:p>
      <text:p text:style-name="P35"><text:span text:style-name="T7">Resultando, en todo caso, dicho articulado conforme al artículo 284.1 de la LCSP, conforme al cual, «la Administración podrá gestionar indirectamente, mediante contrato de concesión de servicios, los servicios de su titularidad o competencia siempre que sean susceptibles de explotación económica por particulares. </text:span><text:span text:style-name="T11">En ningún caso podrán prestarse mediante concesión de servicios los que impliquen ejercicio de la autoridad inherente a los poderes públicos</text:span><text:span text:style-name="T7">».</text:span> </text:p>
      <text:p text:style-name="P57">Correspondiendo, en cualquier caso, la aprobación de la forma de gestión de los servicios al Pleno Municipal (artículos 22.2.f de la LRBRL y 50.21º del ROF). </text:p>
      <text:p text:style-name="P57">En cuanto a la gestión directa, en el artículo 4, se atribuye la misma a la Alcaldía o, en su caso, al Concejal delegado en la materia. Siendo esta previsión acorde al artículo 21.1.d) de la LRBRL, conforme al cual, compete a Alcaldía la dirección, inspección e impulso de los servicios públicos, sin perjuicio de ser una competencia susceptible de delegación. </text:p>
      <text:p text:style-name="P35"><text:span text:style-name="T23">IV) Indemnizaciones a terceros</text:span> </text:p>
      <text:p text:style-name="P57">En relación a la previsión contenida en el artículo 5 del reglamento proyecto, conforme a la cual, el prestador del servicio tendrá que «indemnizar <text:span text:style-name="T5">a terceros por los daños que le ocasione el funcionamiento del servicio, debiendo suscribir las correspondientes pólizas de seguros (Seguro de responsabilidad Civil o daños a terceros)», se estima necesario traer a colación las salvedades de que el daño no se haya producido por intervención de tercero ajeno a la prestación del servicio, por el propio perjudicado o por situaciones susceptibles de calificarse de fuerza mayor. </text:span></text:p>
      <text:p text:style-name="P25">En cualquier caso, la simple ocasión de un año no presupone, por sí misma y de forma directa, el derecho a ser indemnizado, sino que deberán darse los presupuestos legal y jurisprudencialmente exigidos. </text:p>
      <text:p text:style-name="P35"><text:span text:style-name="T23">V) Acceso a las instalaciones. Entadas. Tasas o Tarifas</text:span> </text:p>
      <text:p text:style-name="P61"><text:span text:style-name="T19">En cuanto a la previsión contenida, en el artículo 12 del reglamento proyectado, de que «el público visitante deberá abonar los precios aprobados por el órgano </text:span><text:span text:style-name="T6">competente, fijados en base al proyecto de precios incluido en la memoria justificativa sobre el establecimiento del modelo de gestión del servicio público de gestión </text:span><text:span text:style-name="T28">del Sitio Etnológico</text:span><text:span text:style-name="T27"> </text:span><text:span text:style-name="T28">del B.I.C. El Molino Quemado (El Molino de viento); o sus posteriores modificaciones», procede traer a colación, nuevamente, el expediente de municipalización. </text:span></text:p>
      <text:p text:style-name="P34"><text:span text:style-name="T37">Al respecto y tal y como se informó en el Expediente n.º 10853/2023 (C.S.V. </text:span><text:a xlink:type="simple" xlink:href="https://oat.mogan.es:8448/ventanilla/web/validacionFirmas.do?opcion=1&amp;modo=3&amp;csv=O006754aa91f070c58707e7179090914W" text:style-name="Internet_20_link" text:visited-style-name="Visited_20_Internet_20_Link"><text:span text:style-name="T74">O006754aa91f070c58707e7179090914W</text:span></text:a><text:span text:style-name="T37">),</text:span><text:span text:style-name="T38"> </text:span><text:span text:style-name="T37">para el establecimiento del servicio, procederá la elaboración </text:span><text:soft-page-break/><text:span text:style-name="T37">de la Memoria, en la cual, se justificará la viabilidad social, jurídica, técnica y económico-financiera del establecimiento del servicio público de que se trate, en los términos de los artículos 59 a 62 del RSCL.</text:span><text:span text:style-name="T73"> </text:span></text:p>
      <text:p text:style-name="P30">Concretamente, en el aspecto financiero, la Memoria contendrá el «proyecto de tarifas que han de regir una vez municipalizado o provincializado el servicio», entre otros extremos. </text:p>
      <text:p text:style-name="P30">Dicho ésto y, sin perjuicio de que la aprobación de las tarifas correspondientes puedan ser sometidas a aprobación, de manera simultánea y al tenor del expediente de establecimiento del servicio, con el reglamento, no se aprecia óbice para su inclusión en el borrador de éste. Siendo esta adición, por otra parte, conveniente en aras a favorecer el conocimiento y consulta de los importes a abonar para acceder al establecimiento. </text:p>
      <text:p text:style-name="P30">En cualquier caso, de no a insertarse dicho extremo en el texto del reglamento, deberá publicitarse las tarifas correspondientes, en aras a su conocimiento público. </text:p>
      <text:p text:style-name="P35"><text:span text:style-name="T30">VI) </text:span><text:span text:style-name="T23">Régimen Sancionador</text:span> </text:p>
      <text:p text:style-name="P51"><text:span text:style-name="T5">Al tenor de los artículos 27 de la LRJSP y 139 de la LRBRL, las Administraciones Locales tienen competencia para establecer </text:span>los tipos de las infracciones e imponer sanciones por el incumplimiento de deberes, prohibiciones o limitaciones contenidos en las correspondientes ordenanzas o, en su caso, reglamentos municipales. </text:p>
      <text:p text:style-name="P51">En el presente caso, el artículo 13 del Reglamento, recoge una tipificación de las infracciones y sanciones aplicables, al tiempo que contiene una remisión a la LPACAP, la LRJSP y Ley 7/2011, en los extremos que resulten de aplicación. </text:p>
      <text:p text:style-name="P51">Dicho ésto, cabe significar que la tipificación de las infracciones leves, graves y muy graves se corresponde, sustancialmente, con la preceptuada en los artículos 138.1 (letras g,k,p,q,w,x), 139 (letras c,d,l,m) y 140 (letras a, e, j) de la LPCC. Mientras que las cuantías de las multas se corresponden a las previstas en el artículo 142 del mismo texto legal, siendo umbrales con amparo en un texto de rango legal. </text:p>
      <text:p text:style-name="P35"><text:span text:style-name="T24">Por otra parte, en defecto de previsión sobre los posibles responsables, habría que remitirse a los artículos 28 de la LRJSP y 59 de la Ley 7/2011.</text:span> </text:p>
      <text:p text:style-name="P35"><text:span text:style-name="T23">VII) Entrada en vigor</text:span> </text:p>
      <text:p text:style-name="P51">De conformidad con la Disposición Final Única del proyectado reglamento, &lt;&lt;la publicación y entrada en vigor del presente Reglamento se regirá por lo dispuesto en la Ley 7/1985, de 2 de abril, Reguladora de las Bases de Régimen Local&gt;&gt;. </text:p>
      <text:p text:style-name="P51">En este punto, resulta de mención el artículo 196.2 del ROF, conforme al cual, &lt;&lt;las Ordenanzas y Reglamentos, incluidas las normas de los planes urbanísticos, se publican en el «Boletín Oficial» de la Provincia y <text:span text:style-name="T59">no entran en vigor hasta que se haya publicado completamente su texto y haya transcurrido el plazo previsto en el artículo 65.2 de la Ley 7/1985, de 2 de abril</text:span>&gt;&gt;. </text:p>
      <text:p text:style-name="P51">Por su parte, el artículo 65.2 de la LRBRL, se refiere al plazo que tiene la Subdelegación de Gobierno y el Gobierno de Canarias, para requerir la anulación del acuerdo plenario. Siendo el mismo de quince (15) días hábiles, contados a partir de la comunicación del mismo. </text:p>
      <text:p text:style-name="P51">No obstante, si previamente a la publicación, se evacuase el referido trámite de comunicación y habiendo transcurrido el plazo legalmente establecido, sin requerimiento alguno, la entrada en vigor tendrá lugar, de forma automática, con su publicación. </text:p>
      <text:p text:style-name="P51">En este contexto, resulta igualmente de mención el artículo 131 de la LPACAP, conforme al cual, &lt;&lt;las normas con rango de ley, los reglamentos y disposiciones administrativas <text:span text:style-name="T59">habrán de publicarse en el diario oficial correspondiente para que entren en vigor y produzcan efectos jurídicos</text:span>. </text:p>
      <text:p text:style-name="P51">Adicionalmente, y de manera facultativa, las Administraciones Públicas podrán establecer otros medios de publicidad complementarios. </text:p>
      <text:p text:style-name="P51">La publicación de los diarios o boletines oficiales en las sedes electrónicas de la Administración, Órgano, Organismo público o Entidad competente tendrá, en las condiciones y con las garantías que cada Administración Pública determine, los mismos efectos que los atribuidos a su edición impresa. La publicación del «Boletín Oficial del Estado» en la sede electrónica del Organismo competente tendrá carácter oficial y auténtico en las condiciones y con las garantías que se determinen reglamentariamente, derivándose de dicha publicación los efectos previstos en el título preliminar del Código Civil y en las restantes normas aplicables&gt;&gt;. </text:p>
      <text:p text:style-name="P35"><text:span text:style-name="T23">VIII) </text:span><text:span text:style-name="T21">En cuanto al resto de articulado, quien suscribe no aprecia discordancias con la normativa de rango superior ni otros impedimentos jurídicos para su aprobación.</text:span> </text:p>
      <text:p text:style-name="P35"><text:span text:style-name="T23">CUARTA.- </text:span><text:span text:style-name="T24">En cuanto a los trámites realizados, hasta la redacción del presente informe proceden las siguientes observaciones.</text:span> </text:p>
      <text:p text:style-name="P51"><text:span text:style-name="T2">I) </text:span>La <text:span text:style-name="T59">idoneidad y necesidad</text:span> de aprobar el proyectado reglamento municipal, para la consecución de los fines perseguidos resulta oportunamente justificada en la Memoria Justificativa. </text:p>
      <text:p text:style-name="P35"><text:span text:style-name="T23">II) </text:span><text:span text:style-name="T24">En cuanto al trámite de </text:span><text:span text:style-name="T25">consulta pública previa</text:span><text:span text:style-name="T24">, dispone el artículo 133.4 de la LPACAP que &lt;&lt;podrá prescindirse de los trámites de consulta, audiencia e información públicas previstos en este artículo en el caso de </text:span><text:span text:style-name="T25">normas </text:span><text:span text:style-name="T24">presupuestarias u </text:span><text:span text:style-name="T25">organizativas de la</text:span><text:span text:style-name="T24"> Administración General del Estado, la Administración autonómica, la </text:span><text:span text:style-name="T25">Administración local </text:span><text:span text:style-name="T24">o de las organizaciones dependientes o vinculadas a éstas, o cuando concurran razones graves de interés público que lo justifiquen.</text:span> </text:p>
      <text:p text:style-name="P35"><text:span text:style-name="T24">Cuando la propuesta normativa </text:span><text:span text:style-name="T25">no tenga un impacto significativo en la actividad económica, no imponga obligaciones relevantes a los destinatarios o regule aspectos parciales de una materia</text:span><text:span text:style-name="T24">, podrá omitirse la </text:span><text:soft-page-break/><text:span text:style-name="T24">consulta pública regulada en el apartado primero. Si la normativa reguladora del ejercicio de la iniciativa legislativa o de la potestad reglamentaria por una Administración prevé la tramitación urgente de estos procedimientos, la eventual excepción del trámite por esta circunstancia se ajustará a lo previsto en aquella&gt;&gt;.</text:span> </text:p>
      <text:p text:style-name="P51">En el presente caso, tal y como se justifica oportunamente en la Memoria Justificativa, se ha prescindido del trámite de consulta pública previa tanto por el objeto de reglamento (organización), que no impone obligaciones relevantes para sus destinatarios, como por su nimio impacto en la actividad económica del Municipio. </text:p>
      <text:p text:style-name="P51">Por lo tanto, en el presente expediente, resulta suficientemente motivada la omisión de este trámite, no siendo óbice, consiguientemente, para la aprobación inicial del texto proyectado. </text:p>
      <text:p text:style-name="P35"><text:span text:style-name="T23">III) </text:span><text:span text:style-name="T24">En relación a los informes preceptivos previos al Dictamen de la Comisión Informativa, señala el artículo 173.2 del ROF que los mismos deberán señalar la legislación en cada caso aplicable y la adecuación a la misma de los acuerdos en proyecto.</text:span> </text:p>
      <text:p text:style-name="P35"><text:span text:style-name="T24">Dicho esto, conforme al artículo 3.3. d) del RD 128/2018, la función de asesoramiento legal preceptivo del Secretario comprenderá emitir informe previo, en todo caso, en los supuestos de: &lt;&lt;1º. </text:span><text:span text:style-name="T12">Aprobación o modificación</text:span><text:span text:style-name="T10"> de Ordenanzas, </text:span><text:span text:style-name="T12">Reglamentos</text:span><text:span text:style-name="T10"> y Estatutos rectores de Organismos Autónomos, Sociedades Mercantiles, Fundaciones, Mancomunidades, Consorcios u otros Organismos Públicos adscritos a la Entidad Local&gt;&gt;.</text:span> </text:p>
      <text:p text:style-name="P24">Considerándose evacuado dicho trámite, en su caso, de emitirse por Secretaria nota de conformidad, en relación con el presente informe jurídico (artículos 3.4 del RD 128/2018 y 208.3 del ROM). </text:p>
      <text:p text:style-name="P35"><text:span text:style-name="T10">Por otra parte, procede referir que con la aprobación del proyectado reglamento no devienen, propiamente, la adquisición de compromisos económicos, tales como dotaciones de personal y material para la organización y funcionamiento del Sitio Etnológico del B.I.C. El Molino Quemado. Entendiéndose, por ende, innecesaria la previa emisión de informe, por parte de la Intervención General, para su aprobación, siempre y cuando se produzca, de manera independiente, a la municipalización del servicio (artículo 214.1 de la LRHL).</text:span> </text:p>
      <text:p text:style-name="P24">Sensu contario, de proyectarse la aprobación del texto reglamentario dentro del citado expediente de municipalización, resultará preceptivo la emisión previa de informe, por parte de la Intervención General (artículo 4.1.b.5º del RD 128/2018, en relación con el artículo 47.1.k de la LRBRL). </text:p>
      <text:p text:style-name="P24">En cualquier caso, para el establecimiento del servicio público de gestión del Sitio Etnológico del B.I.C. El Molino Quemado (Molino del Viento), la Intevención General informará sobre la sostenibilidad financiera de la propuesta de gestión y la estabilidad presupuestaria del establecimiento del servicio, de conformidad con lo previsto en los artículos 4 de la Ley Orgánica 2/2012, de 27 de abril, de Estabilidad Presupuestaria y Sostenibilidad Financiera y 86.1 de la LRBRL. </text:p>
      <text:p text:style-name="P35"><text:span text:style-name="T8">QUINTA.- </text:span><text:span text:style-name="T24">Que, una vez evacuado el trámite de los informes preceptivos, procede continuar la tramitación del procedimiento en los siguientes términos:</text:span> </text:p>
      <text:list xml:id="list8678192401841964285" text:style-name="L26">
        <text:list-item>
          <text:p text:style-name="P37"><text:span text:style-name="T24">Dictamen de la Comisión Informativa (artículo 20.1. c LRBRL, artículos 123-126 del ROF, artículos 108 y 137 ROM)</text:span> </text:p>
        </text:list-item>
      </text:list>
      <text:list xml:id="list6999556240650024460" text:style-name="L27">
        <text:list-item>
          <text:p text:style-name="P38"><text:span text:style-name="T24">Acuerdo del Pleno del Ilustre Ayuntamiento de Mogán, por el que se apruebe provisionalmente el texto íntegro del Reglamento (artículo 22.2. LRBRL, artículo 50.3 ROF).</text:span> </text:p>
        </text:list-item>
      </text:list>
      <text:list xml:id="list5126979459367260077" text:style-name="L28">
        <text:list-item>
          <text:p text:style-name="P39"><text:span text:style-name="T24">Trámite de Exposición Pública, durante un plazo mínimo de treinta (30) días, dentro de los cuales los interesados podrán examinar el expediente y presentar las reclamaciones que estimen oportunas. A tales efectos, deberá publicarse el acuerdo plenario tanto el tablón de anuncios de la entidad, como en el Boletín Oficial de la Provincia (artículo 49 LRBRL)</text:span> </text:p>
        </text:list-item>
      </text:list>
      <text:list xml:id="list4706016011830118330" text:style-name="L29">
        <text:list-item>
          <text:p text:style-name="P52">Finalizado el período de exposición, la Corporación Local adoptará el acuerdo de aprobación definitiva, resolviendo las reclamaciones que se hubieran presentado. Estos acuerdos deberán adoptarse con idéntico quórum al exigido para la aprobación provisional. </text:p>
        </text:list-item>
      </text:list>
      <text:p text:style-name="P51">Si, por el contrario, no se hubieran presentado reclamaciones, se entenderá definitivamente adoptado el acuerdo, hasta entonces provisional, sin necesidad de un nuevo acuerdo plenario. Y certificándose, consecuentemente, la elevación a definitiva de la aprobación provisional. </text:p>
      <text:list xml:id="list6802526465939508964" text:style-name="L30">
        <text:list-item>
          <text:p text:style-name="P53">Remitir a la Subdelegación de Gobierno y al Gobierno de Canarias el acuerdo plenario (artículo 56 y 65 LRBRL, artículo 196.2 ROF). </text:p>
        </text:list-item>
      </text:list>
      <text:list xml:id="list7812593576348094804" text:style-name="L31">
        <text:list-item>
          <text:p text:style-name="P40"><text:span text:style-name="T24">Los acuerdos definitivos, incluyendo los provisionales elevados automáticamente a tal categoría, y el texto íntegro del reglamento habrán de de ser publicadas en el Boletín Oficial de la Provincia, sin que entren en vigor hasta que se haya llevado a cabo dicha publicación (artículo 70.2 LRBRL, artículo 196 ROF).</text:span> </text:p>
        </text:list-item>
      </text:list>
      <text:p text:style-name="P35"><text:soft-page-break/><text:span text:style-name="T24">Igualmente, en atención al artículo 129.5 de la LPACAP, la Administración posibilitará el acceso sencillo, universal y actualizado a la normativa en vigor y los documentos propios de elaboración, en los términos establecidos en el artículo 7 de la Ley 19/2013, de 9 de diciembre, de transparencia, acceso a la información pública y buen gobierno.</text:span> </text:p>
      <text:p text:style-name="P51">Concretamente, conforme al artículo 146.2 del ROM, «las Ordenanzas, Reglamentos y disposiciones municipales de carácter normativo se publicarán además en el espacio web oficial del Ayuntamiento de Mogán y en el Portal de la Transparencia». </text:p>
      <text:p text:style-name="P51"><text:span text:style-name="T2">SEXTA.- </text:span><text:span text:style-name="T63">De conformidad con los artículos 22.2 d), 50.3 del ROF y 139 del ROM, compete al Pleno Municipal la aprobación de un reglamento como el proyectado. </text:span></text:p>
      <text:p text:style-name="P51"><text:span text:style-name="T63">Asimismo, de considerarse el presente reglamento como parte de la Memoria Justificativa del expediente de municipalización del servicio de «El Molino Quemado», puede fundamentarse la competencia plenaria</text:span> <text:span text:style-name="T63">en los artículos 22.2.f) de la LRBRL y 50.21ª del ROF. </text:span></text:p>
      <text:p text:style-name="P51"><text:span text:style-name="T63">Requiriéndose para su aprobación, </text:span><text:span text:style-name="T62">de acordarse dentro del expediente de municipalización</text:span><text:span text:style-name="T63">, el voto favorable de la mayoría absoluta del número legal de miembros de la Corporación (artículo 47.2.f LRBRL). Sensu contrario y en atención a la naturaleza no orgánica del reglamento, de someterse a aprobación de manera independiente a aquél, bastará la mayoría simple de los miembros presentes. </text:span></text:p>
      <text:p text:style-name="P35"><text:span text:style-name="T24">En virtud de los antecedentes y consideraciones expuestos, y de acuerdo con la normativa citada, así como la de general y pertinente aplicación, tengo a bien elevar al Peno de la Corporación la siguiente:</text:span> </text:p>
      <text:p text:style-name="P35"/>
      <text:p text:style-name="P48"><text:span text:style-name="T23">PROPUESTA DE RESOLUCIÓN</text:span> </text:p>
      <text:p text:style-name="P48"/>
      <text:p text:style-name="P34"><text:span text:style-name="Strong_20_Emphasis"><text:span text:style-name="T75">PRIMERO.-</text:span></text:span><text:span text:style-name="Strong_20_Emphasis"><text:span text:style-name="T72"> </text:span></text:span><text:span text:style-name="T74">Aprobar por el Pleno, con carácter provisional, el texto del «Reglamento que establece el Régimen Jurídico y Funcionamiento de la gestión del sitio etnológico del B.I.C. El Molino Quemado (El Molino de viento), Término Municipal de Mogán», que obra en el expediente.</text:span><text:span text:style-name="T73"> </text:span></text:p>
      <text:p text:style-name="P34"><text:span text:style-name="T73"/></text:p>
      <text:p text:style-name="P34"><text:span text:style-name="Strong_20_Emphasis"><text:span text:style-name="T75">SEGUNDO.-</text:span></text:span><text:span text:style-name="T72"> </text:span><text:span text:style-name="T76">Exponer al público el presente acuerdo </text:span><text:span text:style-name="T17">en el tablón de anuncios del Ayuntamiento y en el Boletín Oficial de la Provincia</text:span><text:span text:style-name="T76">, por un plazo de treinta (30) días, a fin de que los interesados puedan examinar el expediente y presentar las reclamaciones que estimen oportunas, </text:span><text:span text:style-name="T17">de conformidad con las exigencias del artículo 49 de la LRBRL.</text:span><text:span text:style-name="T73"> </text:span></text:p>
      <text:p text:style-name="P34"><text:span text:style-name="T73"/></text:p>
      <text:p text:style-name="P34"><text:span text:style-name="Strong_20_Emphasis"><text:span text:style-name="T75">TERCERO.-</text:span></text:span><text:span text:style-name="T72"> </text:span><text:span text:style-name="T76">Aprobar definitivamente el acuerdo, por el Pleno, resolviendo las reclamaciones que se hubieran presentado, una vez transcurrido el plazo de exposición pública anterior. En el supuesto de que no se presenten reclamaciones en el plazo conferido, el acuerdo provisional se entenderá elevado automáticamente a definitivo sin necesidad de un nuevo acuerdo plenario.</text:span><text:span text:style-name="T73"> </text:span></text:p>
      <text:p text:style-name="P35"><text:line-break/><text:span text:style-name="T23">CUARTO.- </text:span><text:span text:style-name="T21">Publicar el acuerdo definitivo en unión del texto íntegro del «Reglamento que establece el Régimen Jurídico y Funcionamiento de la gestión del sitio etnológico del B.I.C. El Molino Quemado (El Molino de viento), Término Municipal de Mogán», en en Boletín Oficial de La Provincia de Las Palmas. </text:span></text:p>
      <text:p text:style-name="P35"><text:span text:style-name="T21">Siendo publicado el reglamento igualmente, en el espacio web oficial del Ayuntamiento de Mogán y en el Portal de Transparencia.&gt;&gt;</text:span> </text:p>
      <text:p text:style-name="P35"/>
      <text:p text:style-name="P35"/>
      <text:p text:style-name="P35"/>
      <text:p text:style-name="P35"/>
      <text:p text:style-name="P62">El texto elevado a la consideración Plenaria es el siguiente:</text:p>
      <text:p text:style-name="P35"/>
      <text:p text:style-name="P34"><text:span text:style-name="T40"/></text:p>
      <text:p text:style-name="P34"><text:span text:style-name="T40"/></text:p>
      <text:p text:style-name="P34"><text:span text:style-name="T40"><text:s/></text:span></text:p>
      <text:p text:style-name="P48"><text:span text:style-name="T3">&lt;&lt;ANEXO</text:span> </text:p>
      <text:p text:style-name="P48"><text:span text:style-name="T34">REGLAMENTO QUE ESTABLECE EL RÉGIMEN JURÍDICO Y FUNCIONAMIENTO DE LA GESTIÓN DEL SITIO ETNOLÓGICO</text:span><text:span text:style-name="T36"> </text:span><text:span text:style-name="T34">DEL B.I.C. EL MOLINO QUEMADO (EL MOLINO DE VIENTO), TÉRMINO MUNICIPAL DE MOGÁN.</text:span> </text:p>
      <text:p text:style-name="P48"><text:span text:style-name="T49">EXPOSICIÓN DE MOTIVOS</text:span> </text:p>
      <text:p text:style-name="P35"><text:span text:style-name="T13">El artículo 46 de la Constitución española establece que </text:span><text:span text:style-name="T10">los poderes públicos garantizarán la conservación y promoverán el enriquecimiento del Patrimonio histórico, cultural y artístico de los pueblos de España y de los bienes que lo integran, cualquiera que sea su régimen jurídico y su titularidad (...).</text:span> </text:p>
      <text:p text:style-name="P35"><text:span text:style-name="T13">A tenor de lo señalado en el artículo 25.1 de la Ley 7/1985, de 2 de abril, de Bases del Régimen Local el municipio, para la gestión de sus intereses y en el ámbito de sus competencias, puede promover toda clase de actividades y prestar cuantos servicios públicos contribuyan a satisfacer las necesidades y aspiraciones de la comunidad vecinal. Según dispone el artículo 25.2 a) y el apartado m) de dicho texto legal, el municipio ejercerá, en todo caso, competencias en los términos de la legislación del Estado y de las Comunidades Autónomas, en materia de protección y gestión del Patrimonio histórico y en materia de promoción de la cultura y equipamientos culturales.</text:span> </text:p>
      <text:p text:style-name="P35"><text:soft-page-break/><text:span text:style-name="T13">Por su parte la Ley 11/2019, de 25 de abril, de Patrimonio Cultural de Canarias recoge en su artículo 17 las competencias de los Ayuntamientos sobre el Patrimonio Cultural,correspondiéndoles en especial, entre otras, la establecida en el apartado c) que dispone </text:span><text:span text:style-name="T29">Vigilar el patrimonio cultural existente en su término municipal, notificando al cabildo insular la existencia de cualquier acción u omisión que suponga riesgo de destrucción o deterioro de sus valores, sin perjuicio de la inmediata adopción de las medidas cautelares que sean precisas para la preservación de los mismos, notificándolas de inmediato al cabildo insular</text:span><text:span text:style-name="T13">, así como la establecida en el apartado g), que textualmente dispone </text:span><text:span text:style-name="T29">Difundir y divulgar los bienes integrantes del patrimonio cultural de Canarias que radiquen en su término municipal.</text:span> </text:p>
      <text:p text:style-name="P35"><text:span text:style-name="T13">En este término municipal de Mogán se localiza el Molino de Viento, que mediante Decreto n.º 51/2008, de 25 de marzo, del Gobierno de Canarias (BOC de n.º 68, viernes 4 de abril de 2008) se declara Bien de Interés Cultural (B.I.C.), con categoría de Sitio Etnológico "El Molino Quemado.</text:span> </text:p>
      <text:p text:style-name="P35"><text:span text:style-name="T13">Mediante el establecimiento del servicio dirigido al disfrute público del B.I.C. El Molino Quemado (El Molino de Viento), espacio de notorio valor cultural, se pretende dar cumplimiento a la función pública de incrementar el conocimiento, aprecio y respeto por los valores del Patrimonio histórico canario, promoviendo su disfrute como bien social de un modo compatible con su preservación. La gestión del Bien de Interés Cultural velará de forma prioritaria por la conservación y protección del bien del patrimonio histórico, compatibilizándolo con su disfrute público.</text:span> </text:p>
      <text:p text:style-name="P35"><text:span text:style-name="T32">El Reglamento del Régimen Jurídico y Funcionamiento de la gestión del sitio etnológico del B.I.C. El Molino Quemado (El Molino de viento) responde a los principios de buena regulación contenidos en el artículo 129 de la Ley 39/2015, de 1 de octubre, del Procedimiento Administrativo Común de las Administraciones Públicas.</text:span> </text:p>
      <text:p text:style-name="P35"><text:span text:style-name="T32">Así pues, en virtud del principio de necesidad, este Reglamento responde a la necesaria previsión sobre el régimen jurídico y funcionamiento de la gestión del referido Bien de Interés Cultural sito en el Municipio, a fin de optimizar el desempeño de las competencias reconocidas a esta Corporación, en el artículo 17 de la Ley 11/2019, de 25 de abril, de Patrimonio Cultural de Canarias y demás disposiciones en la materia. Resultando, un instrumento idóneo para la consecución de los fines pretendidos y acorde a la potestad reglamentaria, expresamente, reconocida al Ilustre Ayuntamiento de Mogán, en el artículo 4.1.a) de la LRBRL, sin que exceda, por ende, del ámbito de actuación de esta Corporación (principios de eficacia y proporcionalidad).</text:span> </text:p>
      <text:p text:style-name="P35"><text:span text:style-name="T32">Atendiendo al principio de seguridad jurídica, el Reglamento se ajusta y desarrolla, en el ámbito de las competencias municipales, generando un marco normativo, estable, predecible, integrado, claro y de certidumbre, que facilita su conocimiento y comprensión por todas las personas implicadas. Obedeciendo, al mismo tiempo, al principio de eficiencia, al evitar cargas administrativas innecesarias y accesorias en la gestión del denominado Molino Quemado.</text:span> </text:p>
      <text:p text:style-name="P35"><text:span text:style-name="T32">Finalmente, en virtud del principio de transparencia, se posibilita el acceso sencillo, universal y actualizado a la normativa en vigor y a los documentos propios de su proceso de elaboración, en los términos establecidos en el artículo 7 de la Ley 19/2013, de 9 de diciembre, de transparencia, acceso a la información pública y buen gobierno.</text:span> </text:p>
      <text:h text:style-name="P14" text:outline-level="1"><text:bookmark-start text:name="__RefHeading___Toc5687_1609800446"/><text:span text:style-name="T49">CAPÍTULO PRIMERO. DISPOSICIONES GENERALES.</text:span> <text:bookmark-end text:name="__RefHeading___Toc5687_1609800446"/></text:h>
      <text:h text:style-name="P20" text:outline-level="2"><text:bookmark-start text:name="__RefHeading___Toc5689_1609800446"/><text:span text:style-name="T49">ARTÍCULO 1. OBJETO Y ÁMBITO DE APLICACIÓN.</text:span> <text:bookmark-end text:name="__RefHeading___Toc5689_1609800446"/></text:h>
      <text:p text:style-name="P35"><text:span text:style-name="T35">Es objeto del presente Reglamento regular el funcionamiento, la organización y gestión de las visitas al Sitio Etnológico del B.I.C. El Molino Quemado (El Molino de Viento), en el que se incluye el museo de El Molino Quemado y el recinto en el que se encuentra ubicado; así como las relaciones entre el prestador de los servicios y el público visitante, para el desarrollo, permanencia, difusión del patrimonio histórico y su disfrute público, conforme a su propia naturaleza de Bien de Interés Cultural y, a tenor de las competencias propias reconocidas a las Entidades Locales en la Ley 7/1985, de 2 de abril, Reguladora de las Bases de Régimen Local y la Ley 11/2019, de 25 de abril, de Patrimonio Cultural de Canarias.</text:span> </text:p>
      <text:p text:style-name="P35"><text:span text:style-name="T35">El servicio consiste en la apertura, adecuada gestión y atención al público visitante del Sitio Etnológico del B.I.C. El Molino Quemado (El Molino de Viento), así como la gestión técnica, económica y sociocultural que garantice el adecuado desarrollo de las visitas (libres o guiadas) a realizar por personal cualificado y cualquier otra actividad directamente relacionada con los fines de disfrute público de este Bien de Interés Cultural, incluyéndose todas aquellas tareas o actividades orientadas al buen funcionamiento y respeto del preciado bien.</text:span> </text:p>
      <text:p text:style-name="P35"><text:soft-page-break/><text:span text:style-name="T35">El servicio, que lleva aparejada la gestión del museo y de las instalaciones en las que se encuentra, será prestado indirectamente mediante la concesión de servicios.</text:span> </text:p>
      <text:p text:style-name="P35"><text:span text:style-name="T35">El servicio se regirá, en primer lugar y de modo prioritario, por las normas del presente Reglamento y acuerdos municipales. Subsidiariamente le serán de aplicación las de carácter general en esta materia, en especial, la Ley 11/2019, de 25 de abril, de Patrimonio Cultural de Canarias.</text:span> </text:p>
      <text:h text:style-name="P20" text:outline-level="2"><text:bookmark-start text:name="__RefHeading___Toc5691_1609800446"/><text:span text:style-name="T49">ARTÍCULO 2. HORARIO Y DÍAS DE APERTURA.</text:span> <text:bookmark-end text:name="__RefHeading___Toc5691_1609800446"/></text:h>
      <text:p text:style-name="P35"><text:span text:style-name="T34">Horario y días mínimos de apertura: </text:span><text:span text:style-name="T35">El Sitio Etnológico del B.I.C. El Molino Quemado (El Molino de Viento) permanecerá abierto al público, al menos cinco días a la semana, durante un mínimo de seis horas diarias y en el intervalo horario comprendido entre las 10:00 y las 18:00 horas.</text:span> </text:p>
      <text:p text:style-name="P35"><text:span text:style-name="T35">No existe la obligación de apertura de El Molino Quemado los días que coincidan con festivos nacionales, autonómicos o locales.</text:span> </text:p>
      <text:p text:style-name="P35"><text:span text:style-name="T34">Ampliación de horarios y días de apertura: </text:span><text:span text:style-name="T35">El adjudicatario del servicio podrá proponer la ampliación del horario y de los días de apertura del museo, siempre a su riesgo y ventura y cumpliendo con lo establecido en el presente Reglamento. En todo caso, deberá contar con la autorización expresa del Ayuntamiento de Mogán.</text:span> </text:p>
      <text:p text:style-name="P35"><text:span text:style-name="T35">No obstante, al Ayuntamiento de Mogán podrá modificar el horario y días de apertura y cierre siempre que lo considere conveniente, motivando expresamente las razones que lo justifican, oído previamente las alegaciones o consideraciones formuladas, en su caso, por el prestador del servicio, y haciéndolo público con la antelación suficiente para su conocimiento.</text:span> </text:p>
      <text:p text:style-name="P35"><text:span text:style-name="T35">El horario deberá constar claramente en todos los elementos de comunicación del Sitio Etnológico, ya sean en soportes impresos o digitales (folletos, página web).</text:span> </text:p>
      <text:h text:style-name="P20" text:outline-level="2"><text:span text:style-name="T49">ARTÍCULO 3. GESTIÓN DEL SERVICIO PÚBLICO.</text:span> </text:h>
      <text:p text:style-name="P35"><text:span text:style-name="T35">Sobre la actividad que se desarrolle en el Sitio Etnológico del B.I.C. El Molino Quemado (El Molino de Viento) y su infraestructura dotacional, el Ayuntamiento ejercerá la necesaria intervención administrativa, el control, la vigilancia y cuantas funciones sean inherentes a los poderes públicos, impliquen ejercicio de autoridad y sean de su competencia, y conservará los poderes de policía necesarios para asegurar la buena marcha del servicio público, aunque el servicio se preste de manera indirecta. Dicha potestad incluye la fiscalización, tanto de la buena ejecución del servicio, como del buen estado de las condiciones de utilización y conservación de El Molino Quemado. El adjudicatario no podrá, en ningún caso, ejercer las funciones que le son inherentes a los poderes públicos.</text:span> </text:p>
      <text:p text:style-name="P35"><text:span text:style-name="T35">En cualquier caso, la administración será la titular del servicio público, y como tal, previa audiencia del prestador efectivo de los mismos, podrá introducir las modificaciones oportunas que aconseje convenientes el interés público, en orden a su más correcta y eficaz prestación.</text:span> </text:p>
      <text:p text:style-name="P35"><text:span text:style-name="T35">El adjudicatario del servicio del Sitio Etnológico del B.I.C. El Molino Quemado (El Molino de Viento) debe estar dotado de sus propios medios técnicos y humanos para que pueda cumplirse con suficiencia las funciones normales de conservación y difusión del patrimonio etnográfico. En cuanto a los medios humanos a emplear, el adjudicatario del contrato estará obligado a ejercer de modo real, efectivo y periódico el poder de dirección inherente a todo empresario en relación a sus trabajadores.</text:span> </text:p>
      <text:h text:style-name="P20" text:outline-level="2"><text:span text:style-name="T49">ARTÍCULO 4. COMPETENCIAS.</text:span> </text:h>
      <text:p text:style-name="P35"><text:span text:style-name="T35">Corresponde al Alcalde, o en su caso al Concejal en quien se delegue, la dirección del Sitio Etnológico del B.I.C. El Molino Quemado (El Molino de Viento) en el caso de gestión directa.</text:span> </text:p>
      <text:p text:style-name="P35"><text:span text:style-name="T35">Corresponde al Pleno del Ayuntamiento de Mogán: aprobar, modificar o derogar este Reglamento, e interpretar y resolver cuantas dudas puedan plantearse.</text:span> </text:p>
      <text:h text:style-name="P14" text:outline-level="1"><text:bookmark-start text:name="__RefHeading___Toc5697_1609800446"/><text:span text:style-name="T49">CAPÍTULO SEGUNDO. ADJUDICATARIO DEL SERVICIO.</text:span> <text:bookmark-end text:name="__RefHeading___Toc5697_1609800446"/></text:h>
      <text:h text:style-name="P20" text:outline-level="2"><text:span text:style-name="T49">ARTÍCULO 5. SOBRE EL PRESTADOR DEL SERVICIO.</text:span> </text:h>
      <text:p text:style-name="P35"><text:span text:style-name="T35">A los efectos de este Reglamento se entenderá por prestador del servicio la entidad, persona física o jurídica que efectivamente lo realice.</text:span> </text:p>
      <text:p text:style-name="P27">El prestador del servicio tendrá las siguientes funciones y obligaciones: </text:p>
      <text:list xml:id="list421328398378374455" text:style-name="L32">
        <text:list-item>
          <text:p text:style-name="P41"><text:span text:style-name="T35">Dirigir, organizar y gestionar la prestación del servicio.</text:span> </text:p>
        </text:list-item>
        <text:list-item>
          <text:p text:style-name="P41"><text:span text:style-name="T35">Custodiar el Bien.</text:span> </text:p>
        </text:list-item>
        <text:list-item>
          <text:p text:style-name="P41"><text:span text:style-name="T35">Apertura y cierre de las instalaciones al público en los días y con los horarios establecidos.</text:span> </text:p>
        </text:list-item>
        <text:list-item>
          <text:p text:style-name="P41"><text:span text:style-name="T35">Garantizar el desarrollo de visitas al museo en los términos y condiciones establecidos en el proyecto de gestión, en todo caso destinadas a fomentar el aprecio y conocimiento de los valores patrimoniales de El Molino Quemado.</text:span> </text:p>
        </text:list-item>
        <text:list-item>
          <text:p text:style-name="P41"><text:span text:style-name="T35">La difusión de los valores patrimoniales del Sitio Etnologico El Molino Quemado (El Molino de Viento).</text:span> </text:p>
        </text:list-item>
        <text:list-item>
          <text:p text:style-name="P41"><text:span text:style-name="T35">Control del acceso al interior del espacio afectado y cobranza de los precios exigibles a los usuarios del servicio.</text:span> </text:p>
        </text:list-item>
        <text:list-item>
          <text:p text:style-name="P41"><text:soft-page-break/><text:span text:style-name="T35">Labores de limpieza y mantenimiento de las instalaciones y dotación museística.</text:span> </text:p>
        </text:list-item>
        <text:list-item>
          <text:p text:style-name="P41"><text:span text:style-name="T35">La seguridad del museo y de las instalaciones destinadas a la visita pública.</text:span> </text:p>
        </text:list-item>
        <text:list-item>
          <text:p text:style-name="P41"><text:span text:style-name="T35">Velar por el buen orden y adecuado uso de las instalaciones y por el buen trato al público visitante, así como cumplir la normativa vigente en materia de seguridad, higiene y protección.</text:span> </text:p>
        </text:list-item>
        <text:list-item>
          <text:p text:style-name="P41"><text:span text:style-name="T35">El prestador del servicio está obligado a conservar en perfecto estado las instalaciones destinándolas en exclusiva al uso pactado, a realizar por su cuenta todas las reparaciones necesarias respondiendo incuso de los deterioros producidos por el funcionamiento y utilización normal de las instalaciones y a devolverlas, al terminar el contrato, en el mismo estado en que las recibió.</text:span> </text:p>
        </text:list-item>
        <text:list-item>
          <text:p text:style-name="P41"><text:span text:style-name="T35">Atender a las sugerencias, quejas y reclamaciones que se formulen por el público visitante, teniendo a su disposición la documentación efectiva para su formulación, cuya existencia se anunciará de forma visible y expresamente en castellano, inglés y alemán, transmitiéndolas en su caso al Ayuntamiento en los términos establecidos en los pliegos de cláusulas administrativas.</text:span> </text:p>
        </text:list-item>
        <text:list-item>
          <text:p text:style-name="P28">Mantener informado al Ayuntamiento de todo aquello que de alguna relevancia ocurra en el Bien de Interés Cultural, facilitándose toda la información y documentación que le sea requerida en el ejercicio de sus competencias. El traslado de información al Ayuntamiento en los casos de incidencias graves deberá hacerse en un plazo máximo de 24 horas. </text:p>
        </text:list-item>
        <text:list-item>
          <text:p text:style-name="P41"><text:span text:style-name="T35">En su caso, adquirir y contratar los artículos de uso y venta, los cuales deberán reunir las condiciones necesarias de calidad e higiene.</text:span> </text:p>
        </text:list-item>
        <text:list-item>
          <text:p text:style-name="P41"><text:span text:style-name="T35">Indemnizar a terceros por los daños que le ocasione el funcionamiento del servicio, debiendo suscribir las correspondientes pólizas de seguros (Seguro de responsabilidad Civil o daños a terceros), así como asegurar el propio bien (seguro de daños), con las coberturas que a tal efecto se determinen en los pliegos que rijan la licitación.</text:span> </text:p>
        </text:list-item>
        <text:list-item>
          <text:p text:style-name="P41"><text:span text:style-name="T35">Aplicar la marca corporativa del Ayuntamiento (escudo, bandera) en todos y cada uno de los elementos propios del servicio contratado (papelería, página web, etc.), previa supervisión y aprobación del Ayuntamiento.</text:span> </text:p>
        </text:list-item>
        <text:list-item>
          <text:p text:style-name="P41"><text:span text:style-name="T35">Cuantas otras funciones resulten de este Reglamento o del pliego de cláusulas administrativas y de prescripciones técnicas que rijan la licitación para la gestión del servicio o resulten de la propuesta efectuada por el adjudicatario junto a la oferta económica.</text:span> </text:p>
        </text:list-item>
      </text:list>
      <text:h text:style-name="P14" text:outline-level="1" text:is-list-header="true"><text:span text:style-name="T49">CAPÍTULO TERCERO. DEL PÚBLICO VISITANTE. DERECHOS Y OBLIGACIONES.</text:span> </text:h>
      <text:p text:style-name="P35"><text:span text:style-name="T35">Se entenderá por público visitante, a los efectos del presente Reglamento, cualquier persona que realice visitas, sean libres o guiadas al Sitio Etnológico del B.I.C. El Molino Quemado (El Molino de Viento) o participe en cualquier otra actividad que, relacionada con el citado servicio, allí se celebre.</text:span> </text:p>
      <text:p text:style-name="P35"><text:span text:style-name="T35">La instalación será de acceso libre para el conjunto de la ciudadanía, sin más limitación que el cumplimiento de las condiciones establecidas en cuanto a los requisitos de acceso, pago de la entrada al establecimiento, a la propia capacidad de carga del Sitio Etnológico, a la seguridad y características del mismo, así como en general el respeto por las normas de funcionamiento y conservación del Sitio Etnológico del B.I.C. El Molino Quemado (El Molino de Viento).</text:span> </text:p>
      <text:h text:style-name="P20" text:outline-level="2"><text:span text:style-name="T49">ARTÍCULO 6. DERECHOS DEL PÚBLICO VISITANTE.</text:span> </text:h>
      <text:p text:style-name="P35"><text:span text:style-name="T35">El público visitante tiene derecho a:</text:span> </text:p>
      <text:list xml:id="list3636390406789762117" text:style-name="L33">
        <text:list-item>
          <text:p text:style-name="P42"><text:span text:style-name="T35">Recibir información objetiva, veraz, previa y completa sobre las condiciones de prestación de los servicios.</text:span> </text:p>
        </text:list-item>
        <text:list-item>
          <text:p text:style-name="P42"><text:span text:style-name="T35">Recibir los servicios que se presten en las instalaciones, conforme a su naturaleza y a lo establecido en el presente Reglamento.</text:span> </text:p>
        </text:list-item>
        <text:list-item>
          <text:p text:style-name="P42"><text:span text:style-name="T35">Formular las reclamaciones o sugerencias que estime pertinentes y, en su caso, exigir se les facilite en el momento de su planteamiento el formulario oficial establecido a tal efecto.</text:span> </text:p>
        </text:list-item>
        <text:list-item>
          <text:p text:style-name="P42"><text:span text:style-name="T35">Los demás que le asistan en virtud del contenido de este Reglamento y de la legislación vigente relacionada con la materia.</text:span> </text:p>
        </text:list-item>
      </text:list>
      <text:h text:style-name="P20" text:outline-level="2" text:is-list-header="true"><text:span text:style-name="T49">ARTÍCULO 7. OBLIGACIONES DEL PÚBLICO VISITANTE.</text:span> </text:h>
      <text:p text:style-name="P35"><text:span text:style-name="T35">El público visitante tiene la obligación de:</text:span> </text:p>
      <text:list xml:id="list1678941883775299918" text:style-name="L34">
        <text:list-item>
          <text:p text:style-name="P43"><text:span text:style-name="T35">Respetar todos los bienes muebles e inmuebles que integran el servicio.</text:span> </text:p>
        </text:list-item>
        <text:list-item>
          <text:p text:style-name="P43"><text:soft-page-break/><text:span text:style-name="T35">Queda prohibido el acceso de animales al Sitio Etnológico del B.I.C. El Molino Quemado (El Molino de Viento). Se exceptúa de esta prohibición a los perros lazarillos, siempre que vayan debidamente identificados, estén realizando su labor de acompañamiento a invidentes y cumplan las condiciones de salubridad e higiene que dispone la ley.</text:span> </text:p>
        </text:list-item>
        <text:list-item>
          <text:p text:style-name="P43"><text:span text:style-name="T35">Toda persona usuaria del servicio que manifieste un comportamiento contrario a lo regulado en este Reglamento o que no respete a las personas que se encuentran en aquel momento en el Sitio Etnológico podrá ser conminado a abandonar el recinto.</text:span> </text:p>
        </text:list-item>
        <text:list-item>
          <text:p text:style-name="P43"><text:span text:style-name="T35">Estarán, además, sujetos al resto de deberes que pueden derivarse del presente Reglamento y del resto de la legislación que le sea aplicable.</text:span> </text:p>
        </text:list-item>
      </text:list>
      <text:h text:style-name="P14" text:outline-level="1" text:is-list-header="true"><text:span text:style-name="T49">CAPÍTULO CUARTO. MANTENIMIENTO Y CONSERVACIÓN DE LAS INSTALACIONES.</text:span> </text:h>
      <text:h text:style-name="P20" text:outline-level="2"><text:span text:style-name="T49">ARTÍCULO 8. INSTALACIONES.</text:span> </text:h>
      <text:p text:style-name="P35"><text:span text:style-name="T35">Las instalaciones del servicio deberán cumplir con las normas de seguridad y salubridad, así como con las condiciones de conservación del patrimonio etnográfico que al efecto se establezcan.</text:span> </text:p>
      <text:h text:style-name="P20" text:outline-level="2"><text:span text:style-name="T49">ARTÍCULO 9. PROHIBICIONES.</text:span> </text:h>
      <text:p text:style-name="P27">Queda prohibida la publicidad estática tanto en el interior como en el exterior de El Molino Quemado (El Molino de Viento) e instalaciones complementarias; tampoco se permite la colocación en el interior de cualquier soporte publicitario que por su forma, cromatismo, diseño, composición o inscripción pueda ser confundido con las señales existentes, que impidan la visibilidad o percepción de los bienes históricos o los recursos interpretativos o que afecten a la seguridad de los visitantes. </text:p>
      <text:h text:style-name="P14" text:outline-level="1"><text:span text:style-name="T49">CAPÍTULO QUINTO. FUNCIONAMIENTO DEL SERVICIO.</text:span> </text:h>
      <text:h text:style-name="P20" text:outline-level="2"><text:bookmark-start text:name="__RefHeading___Toc5715_1609800446"/><text:span text:style-name="T49">ARTÍCULO 10. LIBRO DE VISITAS.</text:span> <text:bookmark-end text:name="__RefHeading___Toc5715_1609800446"/></text:h>
      <text:p text:style-name="P35"><text:span text:style-name="T35">El Sitio Etnológico del B.I.C. El Molino Quemado (El Molino de Viento) deberá disponer de un Libro de Visitas, así como Hojas de Reclamaciones debidamente diligenciadas en las que el público visitante podrá hacer constar su libre opinión en relación con la prestación del referido servicio.</text:span> </text:p>
      <text:h text:style-name="P20" text:outline-level="2"><text:bookmark-start text:name="__RefHeading___Toc5717_1609800446"/><text:span text:style-name="T49">ARTÍCULO 11. VISITAS CONCERTADAS.</text:span> <text:bookmark-end text:name="__RefHeading___Toc5717_1609800446"/></text:h>
      <text:p text:style-name="P35"><text:span text:style-name="T35">Las visitas concertadas se formalizarán telefónicamente, mediante fax, correo electrónico o cualquier otro medio previsto que permita su constancia al personal de El Molino Quemado (El Molino de Viento), con la antelación suficiente para organizar los horarios y gestionar los servicios oportunos, dentro de la franja horaria de apertura fijada para la prestación del servicio.</text:span> </text:p>
      <text:h text:style-name="P20" text:outline-level="2"><text:bookmark-start text:name="__RefHeading___Toc5719_1609800446"/><text:span text:style-name="T49">ARTÍCULO 12. ACCESO A LAS INSTALACIONES. ENTRADAS. TASAS O TARIFAS.</text:span> <text:bookmark-end text:name="__RefHeading___Toc5719_1609800446"/></text:h>
      <text:p text:style-name="P35"><text:span text:style-name="T35">El acceso al Sitio Etnológico del B.I.C. El Molino Quemado (El Molino de Viento) regulado por el presente Reglamento se realizará mediante la adquisición de la correspondiente entrada, que se expedirá en el momento de acceder a las instalaciones y que deberá conservarse hasta que el usuario abandone el lugar, siendo válida únicamente mientras permanezca en las instalaciones.</text:span> </text:p>
      <text:p text:style-name="P35"><text:span text:style-name="T35">En cualquier momento, a requerimiento del personal encargado del control de acceso, la persona usuaria deberá mostrar la entrada o el abono correspondiente. En el caso de no exhibirse la entrada o justificarse el abono correspondiente, el personal encargado podrá optar bien por requerirle para que abone la entrada, o bien, solicitarle que abandone las instalaciones.</text:span> </text:p>
      <text:p text:style-name="P26"><text:span text:style-name="T47">El público visitante deberá abonar los precios</text:span><text:span text:style-name="T66"> </text:span><text:span text:style-name="T47">aprobados por el órgano competente, fijados en base al proyecto de precios incluido en la memoria justificativa sobre el establecimiento del modelo de gestión del </text:span><text:span text:style-name="T45">servicio público de gestión </text:span><text:span text:style-name="T52">del Sitio Etnológico</text:span><text:span text:style-name="T53"> </text:span><text:span text:style-name="T52">del B.I.C. El Molino Quemado (El Molino de viento); o sus posteriores modificaciones, que se muestran en el anexo. </text:span></text:p>
      <text:h text:style-name="P14" text:outline-level="1"><text:bookmark-start text:name="__RefHeading___Toc5721_1609800446"/><text:span text:style-name="T49">CAPÍTULO SEXTO. INFRACCIONES Y SANCIONES.</text:span> <text:bookmark-end text:name="__RefHeading___Toc5721_1609800446"/></text:h>
      <text:h text:style-name="P20" text:outline-level="2"><text:bookmark-start text:name="__RefHeading___Toc5723_1609800446"/><text:span text:style-name="T49">ARTÍCULO 13. RÉGIMEN SANCIONADOR.</text:span> <text:bookmark-end text:name="__RefHeading___Toc5723_1609800446"/></text:h>
      <text:p text:style-name="P35"><text:span text:style-name="T35">El régimen sancionador se sujetará a los principios establecidos en la legislación general sobre el ejercicio de la potestad sancionadora recogida en la Ley 39/2015, de 1 de octubre, del Procedimiento Administrativo Común de las Administraciones Públicas, en la Ley 40/2015, de 1 de octubre, de Régimen Jurídico del Sector Público, y en la Ley 7/2011, de 5 de abril, de actividades clasificadas y espectáculos públicos y otras medidas complementarias.</text:span> </text:p>
      <text:p text:style-name="P35"><text:span text:style-name="T32">En concreto, e</text:span><text:span text:style-name="T50">ntre las infracciones se recogen las siguientes:</text:span> </text:p>
      <text:p text:style-name="P49"><text:span text:style-name="T51">1.- Se considerarán infracciones leves:</text:span> </text:p>
      <text:list xml:id="list269490113412456267" text:style-name="L35">
        <text:list-item>
          <text:p text:style-name="P50"><text:span text:style-name="T32">Omitir el deber de conservación cuando dicha omisión comporte daños leves.</text:span> </text:p>
        </text:list-item>
        <text:list-item>
          <text:p text:style-name="P64"><text:span text:style-name="T32">Obstaculizar el ejercicio de la potestad inspectora.</text:span> </text:p>
        </text:list-item>
        <text:list-item>
          <text:p text:style-name="P64"><text:soft-page-break/><text:span text:style-name="T32">Realizar sin la preceptiva autorización o licencia o incumpliendo las condiciones de su otorgamiento cualquier intervención o cambio de uso sobre el B.I.C. El Molino Quemado (El Molino de Viento), si ello comporta daños leves.</text:span> </text:p>
        </text:list-item>
        <text:list-item>
          <text:p text:style-name="P64"><text:span text:style-name="T32">Otorgar licencias o autorizaciones para la realización de intervenciones en el B.I.C. El Molino Quemado (El Molino de Viento), contraviniendo las determinaciones de los catálogos insular o municipal, o del plan especial de protección del bien de interés cultural, cuando dicha infracción conlleve daños leves en el bien.</text:span> </text:p>
        </text:list-item>
        <text:list-item>
          <text:p text:style-name="P64"><text:span text:style-name="T32">Destruir o alterar los elementos destinados a la protección del B.I.C. El Molino Quemado (El Molino de Viento).</text:span> </text:p>
        </text:list-item>
        <text:list-item>
          <text:p text:style-name="P64"><text:span text:style-name="T32">Destruir o alterar los rótulos, señales o paneles que contengan información relativa al B.I.C. El Molino Quemado (El Molino de Viento).</text:span> </text:p>
        </text:list-item>
        <text:list-item>
          <text:p text:style-name="P64"><text:span text:style-name="T32">El incumplimiento de la normativa reglamentaria sobre libros y hojas de reclamaciones.</text:span> </text:p>
        </text:list-item>
      </text:list>
      <text:p text:style-name="P49"><text:span text:style-name="T51">2.- Se considerarán infracciones graves:</text:span> </text:p>
      <text:list xml:id="list237179792908427996" text:style-name="L36">
        <text:list-item>
          <text:p text:style-name="P44"><text:span text:style-name="T32">Omitir el cumplimiento del deber de conservación cuando dicha omisión suponga daños graves para el inmueble considerado.</text:span> </text:p>
        </text:list-item>
        <text:list-item>
          <text:p text:style-name="P44"><text:span text:style-name="T32">Realizar sin la preceptiva autorización o licencia o incumpliendo las condiciones de su otorgamiento cualquier intervención o cambio de uso sobre el B.I.C. El Molino Quemado (El Molino de Viento), si ello comporta daños graves.</text:span> </text:p>
        </text:list-item>
        <text:list-item>
          <text:p text:style-name="P44"><text:span text:style-name="T32">Otorgar licencias o autorizaciones para la realización de intervenciones en el B.I.C. El Molino Quemado (El Molino de Viento), contraviniendo las determinaciones de los catálogos insular o municipal, o del plan especial de protección del bien de interés cultural, cuando dicha infracción conlleve daños graves.</text:span> </text:p>
        </text:list-item>
        <text:list-item>
          <text:p text:style-name="P44"><text:span text:style-name="T32">No cumplir, cuando haya precedido requerimiento de la Administración, las órdenes de ejecución de obras de conservación en el B.I.C. El Molino Quemado (El Molino de Viento), cuando haya precedido requerimiento de la Administración, en caso de que, como consecuencia de la omisión o dilación en el cumplimiento, se produjeren daños graves en el bien objeto de dichas órdenes.</text:span> </text:p>
        </text:list-item>
      </text:list>
      <text:p text:style-name="P31">3.- Se considerarán infracciones muy graves: </text:p>
      <text:list xml:id="list8179184609489285837" text:style-name="L37">
        <text:list-item>
          <text:p text:style-name="P45"><text:span text:style-name="T32">Demoler total o parcialmente, sin autorización para ello, el B.I.C. El Molino Quemado (El Molino de Viento).</text:span> </text:p>
        </text:list-item>
        <text:list-item>
          <text:p text:style-name="P45"><text:span text:style-name="T32">No cumplir las órdenes de ejecución que recaigan sobre el B.I.C. El Molino Quemado (El Molino de Viento), cuando haya precedido requerimiento de la Administración, y que por omisión o dilación se produjeran daños muy graves en el bien objeto de dichas órdenes.</text:span> </text:p>
        </text:list-item>
        <text:list-item>
          <text:p text:style-name="P45"><text:span text:style-name="T32">Omitir el cumplimiento del deber de conservación, cuando dicha omisión suponga daños muy graves para el bien considerado.</text:span> </text:p>
        </text:list-item>
      </text:list>
      <text:p text:style-name="P32">En cuanto a las sanciones, estas se adoptarán en función del tipo de falta y la intensidad de las mismas y compete al Equipo técnico la aplicación del régimen sancionador. </text:p>
      <text:p text:style-name="P33"><text:span text:style-name="T59">Las sanciones consistirán en:</text:span> </text:p>
      <text:list xml:id="list6048970915561003491" text:style-name="L38">
        <text:list-item>
          <text:p text:style-name="P46"><text:span text:style-name="T32">Las infracciones leves, con multa hasta tres mil euros.</text:span> </text:p>
        </text:list-item>
        <text:list-item>
          <text:p text:style-name="P65"><text:span text:style-name="T32">Las infracciones graves, con multa desde tres mil un euros hasta ciento cincuenta mil euros.</text:span> </text:p>
        </text:list-item>
        <text:list-item>
          <text:p text:style-name="P65"><text:span text:style-name="T32">Las infracciones muy graves, con multa desde ciento cincuenta mil un euros hasta seiscientos mil euros.</text:span> </text:p>
        </text:list-item>
        <text:list-item>
          <text:p text:style-name="P46"><text:span text:style-name="T50">Por último, son responsables de las infracciones, además de quienes hayan cometido las acciones u omisiones en que la infracción consista:</text:span> </text:p>
        </text:list-item>
        <text:list-item>
          <text:p text:style-name="P46"><text:span text:style-name="T50">Las personas promotoras, por lo que respecta a la realización ilegal de obras.</text:span> </text:p>
        </text:list-item>
        <text:list-item>
          <text:p text:style-name="P46"><text:span text:style-name="T50">Las personas directoras de la obra, por lo que respecta a la realización ilegal de obras y al incumplimiento de las órdenes de suspensión.</text:span> </text:p>
        </text:list-item>
        <text:list-item>
          <text:p text:style-name="P46"><text:span text:style-name="T50">Quienes, conociendo la comisión de la infracción, obtengan un beneficio económico de la realización de los hechos constitutivos de infracción.</text:span> </text:p>
        </text:list-item>
        <text:list-item>
          <text:p text:style-name="P46"><text:span text:style-name="T50">Las corporaciones locales que otorguen licencias o autorizaciones contraviniendo la Ley 11/2019, de 25 de abril, de Patrimonio Cultural de Canarias o que incurran en cualquier otra infracción tipificada en ella.</text:span> </text:p>
        </text:list-item>
      </text:list>
      <text:p text:style-name="P35"><text:span text:style-name="T50">Las sanciones que se impongan por motivo de unos mismos hechos a varios responsables, tendrán carácter independiente entre sí.</text:span> </text:p>
      <text:h text:style-name="P14" text:outline-level="1"><text:bookmark-start text:name="__RefHeading___Toc5725_1609800446 Copy 1"/><text:soft-page-break/><text:span text:style-name="T49">DISPOSICIONES ADICIONALES.</text:span> <text:bookmark-end text:name="__RefHeading___Toc5725_1609800446 Copy 1"/></text:h>
      <text:h text:style-name="P15" text:outline-level="1"><text:bookmark-start text:name="__RefHeading___Toc6521_1609800446"/><text:span text:style-name="T3">DISPOSICIÓN ADICIONAL PRIMERA.</text:span> <text:bookmark-end text:name="__RefHeading___Toc6521_1609800446"/></text:h>
      <text:p text:style-name="P35"><text:span text:style-name="T50">Las previsiones establecidas en este Reglamento se desarrollarán a través de los acuerdos del Ayuntamiento de Mogán que se precisen, adoptados por el órgano competente, que en ningún caso podrán implicar una modificación de aquel.</text:span> </text:p>
      <text:h text:style-name="P15" text:outline-level="1"><text:bookmark-start text:name="__RefHeading___Toc6523_1609800446"/><text:span text:style-name="T3">DISPOSICIÓN ADICIONAL SEGUNDA.</text:span> <text:bookmark-end text:name="__RefHeading___Toc6523_1609800446"/></text:h>
      <text:p text:style-name="P35"><text:span text:style-name="T50">Las referencias efectuadas en el Reglamento a la legislación aplicable se entenderán derogadas o sustituidas de conformidad con las disposiciones legales que en cada momento se encuentren vigentes.</text:span> </text:p>
      <text:h text:style-name="P16" text:outline-level="1"><text:bookmark-start text:name="__RefHeading___Toc6525_1609800446"/>DISPOSICIÓN FINAL ÚNICA. <text:bookmark-end text:name="__RefHeading___Toc6525_1609800446"/></text:h>
      <text:p text:style-name="P60"><text:span text:style-name="T44">La publicación y entrada en vigor del presente Reglamento se regirá por lo dispuesto en la Ley 7/1985, de 2 de abril, Reguladora de las Bases de Régimen Local.</text:span> </text:p>
      <text:p text:style-name="P48"><text:span text:style-name="T3">ANEXO DE TARIFAS</text:span> </text:p>
      <table:table table:name="Tabla1" table:style-name="Tabla1">
        <table:table-column table:style-name="Tabla1.A"/>
        <table:table-column table:style-name="Tabla1.B"/>
        <table:table-row>
          <table:table-cell table:style-name="Tabla1.A1" office:value-type="string">
            <text:p text:style-name="P17"><text:span text:style-name="T3">MODALIDAD</text:span> </text:p>
          </table:table-cell>
          <table:table-cell table:style-name="Tabla1.B1" office:value-type="string">
            <text:p text:style-name="P17"><text:span text:style-name="T3">IMPORTE</text:span> </text:p>
          </table:table-cell>
        </table:table-row>
        <table:table-row>
          <table:table-cell table:style-name="Tabla1.A2" office:value-type="string">
            <text:p text:style-name="P18"><text:span text:style-name="T64">Tarifa general:</text:span> </text:p>
            <text:p text:style-name="P18"><text:span text:style-name="T64">- Visitas individuales</text:span> </text:p>
          </table:table-cell>
          <table:table-cell table:style-name="Tabla1.B2" office:value-type="string">
            <text:p text:style-name="P19">2,00 </text:p>
          </table:table-cell>
        </table:table-row>
        <table:table-row>
          <table:table-cell table:style-name="Tabla1.A2" office:value-type="string">
            <text:p text:style-name="P18"><text:span text:style-name="T64">Tarifa reducida:</text:span> </text:p>
            <text:p text:style-name="P18"><text:span text:style-name="T64">- Visitas de grupos &gt; 15 personas</text:span> </text:p>
            <text:p text:style-name="P18"><text:span text:style-name="T64">- Población escolar</text:span> </text:p>
            <text:p text:style-name="P18"><text:span text:style-name="T64">- Pensionistas</text:span> </text:p>
          </table:table-cell>
          <table:table-cell table:style-name="Tabla1.B2" office:value-type="string">
            <text:p text:style-name="P19">1,00 </text:p>
          </table:table-cell>
        </table:table-row>
      </table:table>
      <text:p text:style-name="P29">&gt;&gt;</text:p>
      <text:p text:style-name="P22"/>
      <text:p text:style-name="P21"><text:s/></text:p>
      <text:p text:style-name="P12"/>
      <text:p text:style-name="P12"/>
      <text:p text:style-name="P13"/>
      <text:p text:style-name="P6"><text:span text:style-name="T68">El Pleno de este Ayuntamiento, en sesión de fecha 1 de diciembre de 2023 aprobó inicialmente</text:span><text:span text:style-name="T67"> el citado reglamento, </text:span><text:span text:style-name="Strong_20_Emphasis"><text:span text:style-name="T15">y el anuncio del mismo se publicó en el</text:span></text:span><text:span text:style-name="Strong_20_Emphasis"><text:span text:style-name="T16"> BOP de Las Palmas número 149, de 11 de diciembre de 2023,</text:span></text:span><text:span text:style-name="Strong_20_Emphasis"><text:span text:style-name="T15"> </text:span></text:span><text:span text:style-name="T67">y el texto íntegro de la normativa aprobada en el tablón de edictos y página web de este Ayuntamiento.</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Arial2" svg:font-family="Arial, serif"/>
    <style:font-face style:name="OpenSymbol" svg:font-family="OpenSymbol"/>
    <style:font-face style:name="Times New Roman1" svg:font-family="'Times New Roman'"/>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6"><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13</text:page-number></text:span></text:span><text:span text:style-name="Fuente_20_de_20_párrafo_20_predeter."><text:span text:style-name="MT1"> de </text:span></text:span><text:span text:style-name="Fuente_20_de_20_párrafo_20_predeter."><text:span text:style-name="MT1"><text:page-count>14</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12</text:page-number></text:span></text:span><text:span text:style-name="Fuente_20_de_20_párrafo_20_predeter."><text:span text:style-name="MT1"> de </text:span></text:span><text:span text:style-name="Fuente_20_de_20_párrafo_20_predeter."><text:span text:style-name="MT1"><text:page-count>14</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6-10T13:54:59.09</dc:date>
    <meta:editing-cycles>59</meta:editing-cycles>
    <meta:editing-duration>PT8H21M12S</meta:editing-duration>
    <meta:document-statistic meta:table-count="3" meta:image-count="1" meta:object-count="0" meta:page-count="14" meta:paragraph-count="275" meta:word-count="9431" meta:character-count="60730"/>
    <meta:user-defined meta:name="Información 1"/>
    <meta:user-defined meta:name="Información 2"/>
    <meta:user-defined meta:name="Información 3"/>
    <meta:user-defined meta:name="Información 4"/>
    <meta:template xlink:type="simple" xlink:actuate="onRequest" xlink:title="" xlink:href="file://vmfilepm/redirected$/promera/Descargas/cert3167946945700396.odt/Normal.dotm"/>
  </office:meta>
</office:document-meta>
</file>