
<file path=META-INF/manifest.xml><?xml version="1.0" encoding="utf-8"?>
<manifest:manifest xmlns:manifest="urn:oasis:names:tc:opendocument:xmlns:manifest:1.0" manifest:version="1.2">
  <manifest:file-entry manifest:media-type="application/vnd.oasis.opendocument.graphics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/>
    <style:style style:name="gr1" style:family="graphic" style:parent-style-name="standard">
      <style:graphic-properties draw:fill-color="#ffd428" draw:textarea-horizontal-align="justify" draw:textarea-vertical-align="middle" draw:auto-grow-height="false" fo:min-height="2.368cm" fo:min-width="7.618cm"/>
    </style:style>
    <style:style style:name="gr2" style:family="graphic" style:parent-style-name="objectwithoutfill">
      <style:graphic-properties draw:fill="none" draw:fill-color="#ffffd7" draw:textarea-vertical-align="middle"/>
    </style:style>
    <style:style style:name="gr3" style:family="graphic" style:parent-style-name="standard">
      <style:graphic-properties draw:stroke="none" draw:fill="none" draw:fill-color="#ffffff" draw:auto-grow-width="true" fo:min-height="0.935cm" fo:min-width="18.278cm"/>
    </style:style>
    <style:style style:name="gr4" style:family="graphic" style:parent-style-name="objectwithoutfill">
      <style:graphic-properties draw:stroke="none" svg:stroke-color="#000000" draw:fill="none" draw:fill-color="#ffffd7" draw:textarea-vertical-align="middle"/>
    </style:style>
    <style:style style:name="gr5" style:family="graphic" style:parent-style-name="standard">
      <style:graphic-properties draw:fill-color="#ffffd7" draw:textarea-vertical-align="middle"/>
    </style:style>
    <style:style style:name="gr6" style:family="graphic" style:parent-style-name="standard">
      <style:graphic-properties draw:fill="solid" draw:fill-color="#b4c7dc" draw:textarea-horizontal-align="justify" draw:textarea-vertical-align="middle" draw:auto-grow-height="false" fo:min-height="2.88cm" fo:min-width="2.925cm"/>
    </style:style>
    <style:style style:name="gr7" style:family="graphic" style:parent-style-name="standard">
      <style:graphic-properties draw:fill="solid" draw:fill-color="#b4c7dc" draw:textarea-horizontal-align="justify" draw:textarea-vertical-align="middle" draw:auto-grow-height="false" fo:min-height="2.88cm" fo:min-width="2.924cm"/>
    </style:style>
    <style:style style:name="gr8" style:family="graphic" style:parent-style-name="standard">
      <style:graphic-properties draw:fill="solid" draw:fill-color="#dddddd" draw:textarea-horizontal-align="justify" draw:textarea-vertical-align="middle" draw:auto-grow-height="false" fo:min-height="1.284cm" fo:min-width="26.834cm"/>
    </style:style>
    <style:style style:name="gr9" style:family="graphic" style:parent-style-name="standard">
      <style:graphic-properties draw:fill="solid" draw:fill-color="#ec9ba4" draw:textarea-horizontal-align="justify" draw:textarea-vertical-align="middle" draw:auto-grow-height="false" fo:min-height="2.88cm" fo:min-width="2.925cm"/>
    </style:style>
    <style:style style:name="gr10" style:family="graphic" style:parent-style-name="standard">
      <style:graphic-properties draw:fill="solid" draw:fill-color="#ec9ba4" draw:textarea-horizontal-align="justify" draw:textarea-vertical-align="middle" draw:auto-grow-height="false" fo:min-height="2.88cm" fo:min-width="2.924cm"/>
    </style:style>
    <style:style style:name="gr11" style:family="graphic" style:parent-style-name="standard">
      <style:graphic-properties draw:fill="solid" draw:fill-color="#b4c7dc" draw:textarea-horizontal-align="justify" draw:textarea-vertical-align="middle" draw:auto-grow-height="false" fo:min-height="2.881cm" fo:min-width="2.925cm"/>
    </style:style>
    <style:style style:name="gr12" style:family="graphic" style:parent-style-name="standard">
      <style:graphic-properties draw:fill="solid" draw:fill-color="#ec9ba4" draw:textarea-horizontal-align="justify" draw:textarea-vertical-align="middle" draw:auto-grow-height="false" fo:min-height="2.881cm" fo:min-width="2.925cm"/>
    </style:style>
    <style:style style:name="gr13" style:family="graphic" style:parent-style-name="standard">
      <style:graphic-properties draw:fill="solid" draw:fill-color="#b3cac7" draw:textarea-horizontal-align="justify" draw:textarea-vertical-align="middle" draw:auto-grow-height="false" fo:min-height="0.924cm" fo:min-width="7.874cm"/>
    </style:style>
    <style:style style:name="gr14" style:family="graphic" style:parent-style-name="standard">
      <style:graphic-properties draw:fill="solid" draw:fill-color="#83caff" draw:textarea-horizontal-align="justify" draw:textarea-vertical-align="middle" draw:auto-grow-height="false" fo:min-height="2.88cm" fo:min-width="2.925cm"/>
    </style:style>
    <style:style style:name="P1" style:family="paragraph">
      <style:paragraph-properties fo:text-align="center"/>
    </style:style>
    <style:style style:name="P2" style:family="paragraph">
      <style:paragraph-properties fo:text-align="center" style:writing-mode="lr-tb"/>
    </style:style>
    <style:style style:name="P3" style:family="paragraph">
      <style:paragraph-properties fo:text-align="center" style:writing-mode="lr-tb"/>
      <style:text-properties fo:color="#7e9f5f" style:font-relief="engraved"/>
    </style:style>
    <style:style style:name="P4" style:family="paragraph">
      <style:paragraph-properties fo:text-align="center"/>
      <style:text-properties fo:font-size="9pt" style:font-size-asian="18pt" style:font-size-complex="18pt"/>
    </style:style>
    <style:style style:name="T1" style:family="text">
      <style:text-properties fo:color="#a7074b" fo:font-size="11pt" fo:font-style="normal" fo:font-weight="bold" style:font-size-asian="18pt" style:font-size-complex="18pt"/>
    </style:style>
    <style:style style:name="T2" style:family="text">
      <style:text-properties fo:color="#7e9f5f" fo:font-size="10pt" fo:font-weight="bold" style:font-relief="engraved"/>
    </style:style>
    <style:style style:name="T3" style:family="text">
      <style:text-properties fo:color="#7e9f5f" style:font-relief="engraved"/>
    </style:style>
    <style:style style:name="T4" style:family="text">
      <style:text-properties fo:font-size="9pt" style:font-size-asian="18pt" style:font-size-complex="1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Predeterminado">
        <draw:custom-shape draw:style-name="gr1" draw:text-style-name="P1" xml:id="id1" draw:id="id1" draw:layer="layout" svg:width="14.8cm" svg:height="2cm" svg:x="6.7cm" svg:y="1.3cm">
          <text:p text:style-name="P1"><text:span text:style-name="T1">PRIMER TENIENTE DE ALCALDE</text:span></text:p>
          <text:p text:style-name="P1"><text:span text:style-name="T1">D. Juan Mencey Navarro Romer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style-name="gr2" draw:text-style-name="P1" draw:layer="layout" draw:type="lines" svg:x1="21.5cm" svg:y1="2.3cm" svg:x2="20.17cm" svg:y2="3.618cm" draw:start-shape="id1" draw:start-glue-point="1" svg:d="M21500 2300h501l-1831 1318">
          <text:p/>
        </draw:connector>
        <draw:connector draw:style-name="gr2" draw:text-style-name="P1" draw:layer="layout" draw:type="lines" svg:x1="21.5cm" svg:y1="2.3cm" svg:x2="20.17cm" svg:y2="3.618cm" draw:start-shape="id1" draw:start-glue-point="1" svg:d="M21500 2300h501l-1831 1318">
          <text:p/>
        </draw:connector>
        <draw:connector draw:style-name="gr2" draw:text-style-name="P1" draw:layer="layout" draw:type="line" svg:x1="21.5cm" svg:y1="2.3cm" svg:x2="20.17cm" svg:y2="3.618cm" draw:start-shape="id1" draw:start-glue-point="1" svg:d="M21500 2300l-1330 1318">
          <text:p/>
        </draw:connector>
        <draw:connector draw:style-name="gr2" draw:text-style-name="P1" draw:layer="layout" draw:type="line" svg:x1="21.5cm" svg:y1="2.3cm" svg:x2="20.17cm" svg:y2="3.618cm" draw:start-shape="id1" draw:start-glue-point="1" svg:d="M21500 2300l-1330 1318">
          <text:p/>
        </draw:connector>
        <draw:frame draw:style-name="gr3" draw:text-style-name="P3" draw:layer="layout" svg:width="18.778cm" svg:height="1.185cm" svg:x="4.4cm" svg:y="1.238cm">
          <draw:text-box>
            <text:p text:style-name="P2"><text:span text:style-name="T2"/></text:p>
            <text:p text:style-name="P2"><text:span text:style-name="T3"/></text:p>
          </draw:text-box>
        </draw:frame>
        <draw:connector draw:style-name="gr2" draw:text-style-name="P1" draw:layer="layout" draw:type="line" svg:x1="21.5cm" svg:y1="2.3cm" svg:x2="20.17cm" svg:y2="3.618cm" draw:start-shape="id1" draw:start-glue-point="1" svg:d="M21500 2300l-1330 1318">
          <text:p/>
        </draw:connector>
        <draw:connector draw:style-name="gr2" draw:text-style-name="P1" draw:layer="layout" draw:type="line" svg:x1="21.5cm" svg:y1="2.3cm" svg:x2="20.17cm" svg:y2="3.618cm" draw:start-shape="id1" draw:start-glue-point="1" svg:d="M21500 2300l-1330 1318">
          <text:p/>
        </draw:connector>
        <draw:connector draw:style-name="gr2" draw:text-style-name="P1" draw:layer="layout" draw:type="line" svg:x1="19.579cm" svg:y1="3.634cm" svg:x2="21.5cm" svg:y2="2.3cm" draw:end-shape="id1" draw:end-glue-point="1" svg:d="M19579 3634l1921-1334">
          <text:p/>
        </draw:connector>
        <draw:connector draw:style-name="gr2" draw:text-style-name="P1" draw:layer="layout" draw:type="lines" svg:x1="21.5cm" svg:y1="2.3cm" svg:x2="20.17cm" svg:y2="3.618cm" draw:start-shape="id1" draw:start-glue-point="1" svg:d="M21500 2300h501l-1831 1318">
          <text:p/>
        </draw:connector>
        <draw:connector draw:style-name="gr2" draw:text-style-name="P1" draw:layer="layout" draw:type="line" svg:x1="21.5cm" svg:y1="2.3cm" svg:x2="20.17cm" svg:y2="3.618cm" draw:start-shape="id1" draw:start-glue-point="1" svg:d="M21500 2300l-1330 1318">
          <text:p/>
        </draw:connector>
        <draw:connector draw:style-name="gr2" draw:text-style-name="P1" draw:layer="layout" draw:type="line" svg:x1="21.5cm" svg:y1="2.3cm" svg:x2="20.17cm" svg:y2="3.618cm" draw:start-shape="id1" draw:start-glue-point="1" svg:d="M21500 2300l-1330 1318">
          <text:p/>
        </draw:connector>
        <draw:connector draw:style-name="gr2" draw:text-style-name="P1" draw:layer="layout" draw:type="lines" svg:x1="21.5cm" svg:y1="2.3cm" svg:x2="20.17cm" svg:y2="3.618cm" draw:start-shape="id1" draw:start-glue-point="1" svg:d="M21500 2300h501l-1831 1318">
          <text:p/>
        </draw:connector>
        <draw:connector draw:style-name="gr4" draw:text-style-name="P1" draw:layer="layout" draw:type="lines" svg:x1="21.5cm" svg:y1="2.3cm" svg:x2="20.17cm" svg:y2="3.618cm" draw:start-shape="id1" draw:start-glue-point="1" svg:d="M21500 2300h501l-1831 1318">
          <text:p/>
        </draw:connector>
        <draw:connector draw:style-name="gr5" draw:text-style-name="P1" draw:layer="layout" svg:x1="14.1cm" svg:y1="3.3cm" svg:x2="2.459cm" svg:y2="6.204cm" draw:start-shape="id1" draw:start-glue-point="2" svg:d="M14100 3300v1703h-11641v1201">
          <text:p/>
        </draw:connector>
        <draw:custom-shape draw:style-name="gr6" draw:text-style-name="P1" draw:layer="layout" svg:width="8.2cm" svg:height="3.468cm" svg:x="0.7cm" svg:y="8.332cm">
          <text:p text:style-name="P1">URBANISMO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7" draw:text-style-name="P1" draw:layer="layout" svg:width="4.9cm" svg:height="3.468cm" svg:x="10.2cm" svg:y="8.4cm">
          <text:p text:style-name="P1">ASESORÍA JURÍDICA Y MEDIACIÓN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7" draw:text-style-name="P1" draw:layer="layout" svg:width="4.962cm" svg:height="3.468cm" svg:x="16.238cm" svg:y="8.3cm">
          <text:p text:style-name="P1">RECURSOS HUMANOS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8" draw:text-style-name="P4" draw:layer="layout" svg:width="27.5cm" svg:height="1.1cm" svg:x="1cm" svg:y="5.9cm">
          <text:p text:style-name="P1"><text:span text:style-name="T4">Competencias delegadas</text:span></text:p>
          <text:p text:style-name="P1"><text:span text:style-name="T4">Decreto n.º 908/2025, de 25 de febrer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9" draw:text-style-name="P1" draw:layer="layout" svg:width="8.1cm" svg:height="3.468cm" svg:x="0.7cm" svg:y="12.232cm">
          <text:p text:style-name="P1">Dª Dalia Esther González Martín</text:p>
          <text:p text:style-name="P1">Jefa del Servicio de Urbanismo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1" draw:layer="layout" svg:width="4.962cm" svg:height="3.468cm" svg:x="10.138cm" svg:y="12.432cm">
          <text:p text:style-name="P1">Dª Ana Cristina Díaz</text:p>
          <text:p text:style-name="P1">Alonso</text:p>
          <text:p text:style-name="P1">Responsable de la U.A. de Asesoría Jurídica y Mediación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1" draw:layer="layout" svg:width="4.762cm" svg:height="3.468cm" svg:x="16.438cm" svg:y="12.5cm">
          <text:p text:style-name="P1">Dª Lorena del Carmen Pérez Trujillo</text:p>
          <text:p text:style-name="P1">Jefa de Recursos Humanos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1" draw:text-style-name="P1" draw:layer="layout" svg:width="4.9cm" svg:height="3.469cm" svg:x="22.5cm" svg:y="8.131cm">
          <text:p text:style-name="P1">RECOGIDA</text:p>
          <text:p text:style-name="P1">DE</text:p>
          <text:p text:style-name="P1">RESIDUOS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2" draw:text-style-name="P1" draw:layer="layout" svg:width="5cm" svg:height="3.469cm" svg:x="22.6cm" svg:y="12.331cm">
          <text:p text:style-name="P1">Dª María Cecilia</text:p>
          <text:p text:style-name="P1">Santana Díaz</text:p>
          <text:p text:style-name="P1">Coordinadora del Área de Medio Ambiente, Servicios Públicos, Obras Públicas y Embelecimiento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3" draw:text-style-name="P1" draw:layer="layout" svg:width="12.8cm" svg:height="1.3cm" svg:x="7.677cm" svg:y="3.625cm">
          <text:p text:style-name="P1"/>
          <text:p text:style-name="P1"/>
          <text:p text:style-name="P1">ÁREA DE GOBIERNO DE URBANISMO, PROMOCIÓN TURÍSTICA Y SEGURIDAD</text:p>
          <text:p text:style-name="P1"/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4" draw:text-style-name="P1" draw:layer="layout" svg:width="7.9cm" svg:height="2.272cm" svg:x="0.8cm" svg:y="16.028cm">
          <text:p text:style-name="P1">D. Manuel Oswaldo Leandro Marrero</text:p>
          <text:p text:style-name="P1">Jefe Técnico de</text:p>
          <text:p text:style-name="P1">Urbanismo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gradient draw:name="Formas" draw:style="rectangular" draw:cx="50%" draw:cy="50%" draw:start-color="#cccccc" draw:end-color="#ffffff" draw:start-intensity="100%" draw:end-intensity="100%" draw:angle="0" draw:border="0%"/>
    <draw:gradient draw:name="Rellenado" draw:style="linear" draw:start-color="#ffffff" draw:end-color="#cccccc" draw:start-intensity="100%" draw:end-intensity="100%" draw:angle="300" draw:border="0%"/>
    <draw:gradient draw:name="Rellenado_20_amarillo" draw:display-name="Rellenado amarillo" draw:style="linear" draw:start-color="#ffde59" draw:end-color="#b47804" draw:start-intensity="100%" draw:end-intensity="100%" draw:angle="300" draw:border="0%"/>
    <draw:gradient draw:name="Rellenado_20_azul" draw:display-name="Rellenado azul" draw:style="linear" draw:start-color="#729fcf" draw:end-color="#355269" draw:start-intensity="100%" draw:end-intensity="100%" draw:angle="300" draw:border="0%"/>
    <draw:gradient draw:name="Rellenado_20_rojo" draw:display-name="Rellenado rojo" draw:style="linear" draw:start-color="#ff6d6d" draw:end-color="#c9211e" draw:start-intensity="100%" draw:end-intensity="100%" draw:angle="300" draw:border="0%"/>
    <draw:gradient draw:name="Rellenado_20_verde" draw:display-name="Rellenado verde" draw:style="linear" draw:start-color="#77bc65" draw:end-color="#127622" draw:start-intensity="100%" draw:end-intensity="100%" draw:angle="300" draw:border="0%"/>
    <draw:marker draw:name="Arrow" svg:viewBox="0 0 20 30" svg:d="M10 0l-10 30h20z"/>
    <draw:stroke-dash draw:name="Dash_20_1" draw:display-name="Dash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s" fo:country="ES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none" draw:stroke-dash="Dash_20_1" svg:stroke-width="0cm" svg:stroke-color="#3465a4" draw:marker-start-width="0.2cm" draw:marker-start-center="false" draw:marker-end-width="0.2cm" draw:marker-end-center="false" draw:fill="solid" draw:fill-color="#dddddd" draw:gradient-step-count="0" draw:fill-image-width="3.316cm" draw:fill-image-height="3.316cm" style:repeat="repeat" draw:fill-image-ref-point-x="0%" draw:fill-image-ref-point-y="0%" draw:fill-image-ref-point="center" draw:tile-repeat-offset="0% vertical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style-name="Normal" style:font-family-generic="swiss" style:font-pitch="variable" fo:font-size="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o_20_no_20_tiene_20_relleno_20_o_20_lineas" style:display-name="Objeto no tiene relleno o lineas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Objeto_20_sin_20_relleno_20_ni_20_línea" style:display-name="Objeto sin relleno ni línea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Normal" style:family="graphic">
      <style:paragraph-properties style:text-autospace="none"/>
      <style:text-properties style:use-window-font-color="true" fo:language="es" fo:country="ES" style:letter-kerning="true" style:font-family-asian="Mangal" style:font-pitch-asian="variable" style:font-size-asian="12pt" style:language-asian="hi" style:country-asian="IN"/>
    </style:style>
    <style:style style:name="Índice" style:family="graphic">
      <style:paragraph-properties style:text-autospace="none"/>
      <style:text-properties style:font-family-asian="Mangal"/>
    </style:style>
    <style:style style:name="Leyenda" style:family="graphic">
      <style:paragraph-properties fo:margin-top="0.374cm" fo:margin-bottom="0.374cm" style:text-autospace="none"/>
      <style:text-properties fo:font-style="italic" style:font-family-asian="Mangal" style:font-size-asian="12pt" style:font-style-asian="italic" style:font-style-complex="italic"/>
    </style:style>
    <style:style style:name="Lista" style:family="graphic">
      <style:paragraph-properties fo:margin-top="0cm" fo:margin-bottom="0.436cm" fo:line-height="115%" style:text-autospace="none"/>
      <style:text-properties style:font-family-asian="Mangal"/>
    </style:style>
    <style:style style:name="_ff8d_ndice" style:display-name="ﾍndice" style:family="graphic">
      <style:paragraph-properties style:text-autospace="none"/>
      <style:text-properties style:use-window-font-color="true" fo:font-family="Mangal" style:font-family-generic="roman" style:font-pitch="variable" fo:font-size="12pt" fo:language="es" fo:country="ES" style:letter-kerning="true" style:font-family-asian="'Liberation Sans', Arial" style:font-pitch-asian="variable" style:font-size-asian="12pt" style:language-asian="hi" style:country-asian="IN"/>
    </style:style>
  </office:styles>
  <office:automatic-styles>
    <style:page-layout style:name="PM0">
      <style:page-layout-properties fo:margin-top="1cm" fo:margin-bottom="1cm" fo:margin-left="0.3cm" fo:margin-right="1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Predeterminado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creation-date>2020-05-17T09:16:58.695000000</meta:creation-date>
    <dc:date>2025-02-27T11:50:53.79</dc:date>
    <meta:editing-duration>PT7H12M33S</meta:editing-duration>
    <meta:editing-cycles>65</meta:editing-cycles>
    <meta:generator>OpenOffice/4.1.15$Win32 OpenOffice.org_project/4115m2$Build-9813</meta:generator>
    <meta:print-date>2020-05-18T13:03:14.243000000</meta:print-date>
    <meta:document-statistic meta:object-count="26"/>
  </office:meta>
</office:document-meta>
</file>