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F" svg:font-family=""/>
    <style:font-face style:name="Arial3" svg:font-family="Arial, Helvetica, sans-serif"/>
    <style:font-face style:name="Arial1" svg:font-family="Arial, sans-serif"/>
    <style:font-face style:name="Arial2" svg:font-family="Arial, serif"/>
    <style:font-face style:name="OpenSymbol" svg:font-family="OpenSymbol"/>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e3" style:family="table">
      <style:table-properties style:width="15.187cm" fo:margin-left="1cm" table:align="left"/>
    </style:style>
    <style:style style:name="Table3.A" style:family="table-column">
      <style:table-column-properties style:column-width="2.133cm"/>
    </style:style>
    <style:style style:name="Table3.B" style:family="table-column">
      <style:table-column-properties style:column-width="1.863cm"/>
    </style:style>
    <style:style style:name="Table3.C" style:family="table-column">
      <style:table-column-properties style:column-width="2.066cm"/>
    </style:style>
    <style:style style:name="Table3.D" style:family="table-column">
      <style:table-column-properties style:column-width="1.67cm"/>
    </style:style>
    <style:style style:name="Table3.E" style:family="table-column">
      <style:table-column-properties style:column-width="1.538cm"/>
    </style:style>
    <style:style style:name="Table3.F" style:family="table-column">
      <style:table-column-properties style:column-width="1.471cm"/>
    </style:style>
    <style:style style:name="Table3.G" style:family="table-column">
      <style:table-column-properties style:column-width="1.411cm"/>
    </style:style>
    <style:style style:name="Table3.H" style:family="table-column">
      <style:table-column-properties style:column-width="1.688cm"/>
    </style:style>
    <style:style style:name="Table3.I" style:family="table-column">
      <style:table-column-properties style:column-width="1.348cm"/>
    </style:style>
    <style:style style:name="Table3.1" style:family="table-row">
      <style:table-row-properties style:min-row-height="1.078cm"/>
    </style:style>
    <style:style style:name="Table3.A1" style:family="table-cell">
      <style:table-cell-properties style:vertical-align="middle" fo:background-color="transparent" fo:padding="0.049cm" fo:border="none">
        <style:background-image/>
      </style:table-cell-properties>
    </style:style>
    <style:style style:name="Table3.2" style:family="table-row">
      <style:table-row-properties style:min-row-height="0.998cm"/>
    </style:style>
    <style:style style:name="Table3.D2" style:family="table-cell" style:data-style-name="N0">
      <style:table-cell-properties style:vertical-align="middle" fo:background-color="transparent" fo:padding="0.049cm" fo:border="none">
        <style:background-image/>
      </style:table-cell-properties>
    </style:style>
    <style:style style:name="Table3.6" style:family="table-row">
      <style:table-row-properties style:min-row-height="0.363cm"/>
    </style:style>
    <style:style style:name="Table5" style:family="table">
      <style:table-properties style:width="7.99cm" fo:margin-left="1cm" table:align="left"/>
    </style:style>
    <style:style style:name="Table5.A" style:family="table-column">
      <style:table-column-properties style:column-width="7.99cm"/>
    </style:style>
    <style:style style:name="Table5.A1" style:family="table-cell">
      <style:table-cell-properties fo:padding="0.049cm" fo:border="none"/>
    </style:style>
    <style:style style:name="Table6" style:family="table">
      <style:table-properties style:width="12.012cm" fo:margin-left="1cm" table:align="left"/>
    </style:style>
    <style:style style:name="Table6.A" style:family="table-column">
      <style:table-column-properties style:column-width="7.176cm"/>
    </style:style>
    <style:style style:name="Table6.B" style:family="table-column">
      <style:table-column-properties style:column-width="4.837cm"/>
    </style:style>
    <style:style style:name="Table6.A1" style:family="table-cell">
      <style:table-cell-properties style:vertical-align="middle" fo:background-color="transparent" fo:padding="0.049cm" fo:border="none">
        <style:background-image/>
      </style:table-cell-properties>
    </style:style>
    <style:style style:name="Table7" style:family="table">
      <style:table-properties style:width="12.012cm" fo:margin-left="1cm" table:align="left"/>
    </style:style>
    <style:style style:name="Table7.A" style:family="table-column">
      <style:table-column-properties style:column-width="7.176cm"/>
    </style:style>
    <style:style style:name="Table7.B" style:family="table-column">
      <style:table-column-properties style:column-width="4.837cm"/>
    </style:style>
    <style:style style:name="Table7.A1" style:family="table-cell">
      <style:table-cell-properties style:vertical-align="middle" fo:background-color="transparent" fo:padding="0.049cm" fo:border="none">
        <style:background-image/>
      </style:table-cell-properties>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Text_20_body">
      <style:paragraph-properties fo:margin-left="0cm" fo:margin-right="0cm" fo:text-align="justify" style:justify-single-word="false" fo:text-indent="0cm" style:auto-text-indent="false"/>
      <style:text-properties style:font-name="Arial" fo:font-size="10pt" fo:font-weight="normal" style:font-size-asian="10pt" style:font-weight-asian="normal" style:font-name-complex="Arial Narrow" style:font-size-complex="10pt" style:font-weight-complex="normal"/>
    </style:style>
    <style:style style:name="P7" style:family="paragraph" style:parent-style-name="Heading">
      <style:text-properties style:font-name="Arial" fo:font-size="9pt" style:font-size-asian="9pt" style:font-size-complex="9pt"/>
    </style:style>
    <style:style style:name="P8" style:family="paragraph" style:parent-style-name="Standard">
      <style:paragraph-properties fo:text-align="justify"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9" style:family="paragraph" style:parent-style-name="Standard">
      <style:paragraph-properties fo:text-align="center" style:justify-single-word="false"/>
      <style:text-properties style:font-name="Arial" fo:font-size="10pt" fo:font-weight="bold" fo:background-color="#ccff99" style:font-size-asian="10pt" style:font-weight-asian="bold" style:font-name-complex="Arial Narrow" style:font-size-complex="10pt" style:font-style-complex="italic" style:font-weight-complex="bold"/>
    </style:style>
    <style:style style:name="P10" style:family="paragraph" style:parent-style-name="Standard">
      <style:paragraph-properties fo:text-align="center" style:justify-single-word="false"/>
      <style:text-properties style:font-name="Arial" fo:font-size="10pt" style:font-size-asian="10pt" style:font-size-complex="10pt"/>
    </style:style>
    <style:style style:name="P11" style:family="paragraph" style:parent-style-name="Standard">
      <style:text-properties style:font-name="Arial" fo:font-size="7pt" style:font-size-asian="7pt" style:font-size-complex="7pt"/>
    </style:style>
    <style:style style:name="P12"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none" fo:font-weight="bold" fo:background-color="#ccff66" style:font-style-asian="normal" style:font-weight-asian="bold" style:font-name-complex="Arial Narrow" style:font-style-complex="normal" style:font-weight-complex="bold"/>
    </style:style>
    <style:style style:name="P13" style:family="paragraph" style:parent-style-name="Standard">
      <style:paragraph-properties fo:margin-left="0cm" fo:margin-right="0cm" fo:text-align="center" style:justify-single-word="false" fo:text-indent="0cm" style:auto-text-indent="false"/>
      <style:text-properties fo:color="#000000" style:font-name="Arial" fo:font-size="10pt" fo:font-style="italic" fo:font-weight="bold" fo:background-color="transparent" style:font-size-asian="10pt" style:font-weight-asian="bold" style:font-name-complex="Arial Narrow" style:font-size-complex="10pt" style:font-style-complex="italic" style:font-weight-complex="bold"/>
    </style:style>
    <style:style style:name="P14" style:family="paragraph" style:parent-style-name="Standard">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font-weight="bold" style:font-size-asian="10pt" style:font-size-complex="10pt"/>
    </style:style>
    <style:style style:name="P15" style:family="paragraph" style:parent-style-name="Heading_20_1">
      <style:paragraph-properties fo:margin-top="0cm" fo:margin-bottom="0.499cm" fo:text-align="center" style:justify-single-word="false" fo:orphans="2" fo:widows="2"/>
      <style:text-properties style:font-name="Arial" fo:font-size="10pt" style:font-size-asian="10pt" style:font-size-complex="10pt"/>
    </style:style>
    <style:style style:name="P16" style:family="paragraph" style:parent-style-name="Heading_20_1">
      <style:paragraph-properties fo:margin-top="0cm" fo:margin-bottom="0.499cm" fo:text-align="center" style:justify-single-word="false" fo:keep-together="always" fo:orphans="2" fo:widows="2"/>
      <style:text-properties style:font-name="Arial" fo:font-size="10pt" style:font-size-asian="10pt" style:font-size-complex="10pt"/>
    </style:style>
    <style:style style:name="P17" style:family="paragraph" style:parent-style-name="Table_20_Contents">
      <style:text-properties style:font-name="Arial" fo:font-size="7pt" style:font-size-asian="7pt" style:font-size-complex="7pt"/>
    </style:style>
    <style:style style:name="P18" style:family="paragraph" style:parent-style-name="Table_20_Contents">
      <style:paragraph-properties fo:margin-top="0cm" fo:margin-bottom="0.21cm" fo:text-align="center" style:justify-single-word="false" fo:orphans="2" fo:widows="2" fo:padding="0.049cm" fo:border="0.002cm solid #000000"/>
      <style:text-properties style:font-name="Arial" fo:font-size="7pt" style:font-size-asian="7pt" style:font-size-complex="7pt"/>
    </style:style>
    <style:style style:name="P19" style:family="paragraph" style:parent-style-name="Table_20_Contents">
      <style:paragraph-properties fo:margin-top="0cm" fo:margin-bottom="0.21cm" fo:text-align="start" style:justify-single-word="false" fo:orphans="2" fo:widows="2" fo:padding="0.049cm" fo:border="0.002cm solid #000000"/>
      <style:text-properties style:font-name="Arial" fo:font-size="7pt" style:font-size-asian="7pt" style:font-size-complex="7pt"/>
    </style:style>
    <style:style style:name="P20" style:family="paragraph" style:parent-style-name="Table_20_Contents">
      <style:paragraph-properties fo:margin-top="0cm" fo:margin-bottom="0.21cm" fo:text-align="end" style:justify-single-word="false" fo:orphans="2" fo:widows="2" fo:padding="0.049cm" fo:border="0.002cm solid #000000"/>
      <style:text-properties style:font-name="Arial" fo:font-size="7pt" style:font-size-asian="7pt" style:font-size-complex="7pt"/>
    </style:style>
    <style:style style:name="P21" style:family="paragraph" style:parent-style-name="Table_20_Contents">
      <style:paragraph-properties fo:margin-top="0cm" fo:margin-bottom="0.21cm" fo:text-align="end" style:justify-single-word="false" fo:orphans="2" fo:widows="2" fo:padding="0.049cm" fo:border="0.002cm solid #000000"/>
      <style:text-properties style:font-name="Arial" fo:font-size="7pt" fo:font-style="italic" fo:background-color="transparent" style:font-size-asian="7pt" style:font-size-complex="7pt"/>
    </style:style>
    <style:style style:name="P22" style:family="paragraph" style:parent-style-name="Table_20_Contents">
      <style:paragraph-properties fo:margin-top="0cm" fo:margin-bottom="0.21cm" fo:text-align="end" style:justify-single-word="false" fo:orphans="2" fo:widows="2" fo:padding="0.049cm" fo:border="0.002cm solid #000000"/>
      <style:text-properties style:font-name="Arial" fo:font-size="7pt" fo:font-style="italic" fo:font-weight="bold" fo:background-color="transparent" style:font-size-asian="7pt" style:font-size-complex="7pt"/>
    </style:style>
    <style:style style:name="P23" style:family="paragraph" style:parent-style-name="Table_20_Contents">
      <style:paragraph-properties fo:margin-top="0cm" fo:margin-bottom="0.21cm" fo:text-align="start" style:justify-single-word="false" fo:orphans="2" fo:widows="2" fo:padding="0cm" fo:border="none"/>
      <style:text-properties style:font-name="Arial" fo:font-size="10pt" fo:font-style="italic" fo:background-color="transparent" style:font-size-asian="10pt" style:font-size-complex="10pt"/>
    </style:style>
    <style:style style:name="P24" style:family="paragraph" style:parent-style-name="Table_20_Contents">
      <style:paragraph-properties fo:margin-top="0cm" fo:margin-bottom="0.21cm" fo:text-align="center" style:justify-single-word="false" fo:orphans="2" fo:widows="2" fo:padding="0.101cm" fo:border="0.002cm solid #000000"/>
      <style:text-properties style:font-name="Arial" fo:font-size="10pt" style:font-size-asian="10pt" style:font-size-complex="10pt"/>
    </style:style>
    <style:style style:name="P25" style:family="paragraph" style:parent-style-name="Table_20_Contents">
      <style:paragraph-properties fo:margin-top="0cm" fo:margin-bottom="0.21cm" fo:text-align="center" style:justify-single-word="false" fo:orphans="2" fo:widows="2" fo:padding-left="0.101cm" fo:padding-right="0cm" fo:padding-top="0.101cm" fo:padding-bottom="0.101cm" fo:border-left="0.002cm solid #000000" fo:border-right="none" fo:border-top="0.002cm solid #000000" fo:border-bottom="0.002cm solid #000000"/>
      <style:text-properties style:font-name="Arial" fo:font-size="10pt" style:font-size-asian="10pt" style:font-size-complex="10pt"/>
    </style:style>
    <style:style style:name="P26" style:family="paragraph" style:parent-style-name="Table_20_Contents">
      <style:paragraph-properties fo:margin-top="0cm" fo:margin-bottom="0.21cm" fo:text-align="start" style:justify-single-word="false" fo:orphans="2" fo:widows="2" fo:padding-left="0.101cm" fo:padding-right="0cm" fo:padding-top="0cm" fo:padding-bottom="0.101cm" fo:border-left="0.002cm solid #000000" fo:border-right="none" fo:border-top="none" fo:border-bottom="0.002cm solid #000000"/>
      <style:text-properties style:font-name="Arial" fo:font-size="10pt" style:font-size-asian="10pt" style:font-size-complex="10pt"/>
    </style:style>
    <style:style style:name="P27" style:family="paragraph" style:parent-style-name="Table_20_Contents">
      <style:paragraph-properties fo:margin-top="0cm" fo:margin-bottom="0.21cm" fo:text-align="center" style:justify-single-word="false" fo:orphans="2" fo:widows="2" fo:padding-left="0.101cm" fo:padding-right="0.101cm" fo:padding-top="0cm" fo:padding-bottom="0.101cm" fo:border-left="0.002cm solid #000000" fo:border-right="0.002cm solid #000000" fo:border-top="none" fo:border-bottom="0.002cm solid #000000"/>
      <style:text-properties style:font-name="Arial" fo:font-size="10pt" style:font-size-asian="10pt" style:font-size-complex="10pt"/>
    </style:style>
    <style:style style:name="P28"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weight="bold" fo:background-color="transparent" style:font-size-asian="10pt" style:font-weight-asian="bold" style:font-size-complex="10pt" style:font-weight-complex="bold"/>
    </style:style>
    <style:style style:name="P29"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font-weight="bold" fo:background-color="transparent" style:font-size-asian="10pt" style:font-weight-asian="bold" style:font-name-complex="Arial Narrow" style:font-size-complex="10pt" style:font-style-complex="italic" style:font-weight-complex="bold"/>
    </style:style>
    <style:style style:name="P30" style:family="paragraph" style:parent-style-name="Text_20_body">
      <style:paragraph-properties fo:margin-top="0cm" fo:margin-bottom="0cm" fo:text-align="justify" style:justify-single-word="false" fo:orphans="2" fo:widows="2"/>
    </style:style>
    <style:style style:name="P31" style:family="paragraph" style:parent-style-name="Text_20_body">
      <style:paragraph-properties fo:margin-top="0cm" fo:margin-bottom="0cm" fo:text-align="justify" style:justify-single-word="false"/>
      <style:text-properties style:font-name="Arial" fo:font-size="10pt" style:font-size-asian="10pt" style:font-size-complex="10pt"/>
    </style:style>
    <style:style style:name="P32" style:family="paragraph" style:parent-style-name="Text_20_body">
      <style:paragraph-properties fo:margin-top="0cm" fo:margin-bottom="0cm" fo:text-align="justify" style:justify-single-word="false" fo:orphans="2" fo:widows="2"/>
      <style:text-properties style:font-name="Arial" fo:font-size="10pt" style:font-size-asian="10pt" style:font-size-complex="10pt"/>
    </style:style>
    <style:style style:name="P33" style:family="paragraph" style:parent-style-name="Text_20_body" style:list-style-name="L59">
      <style:paragraph-properties fo:margin-top="0cm" fo:margin-bottom="0cm" fo:text-align="justify" style:justify-single-word="false" fo:orphans="2" fo:widows="2"/>
      <style:text-properties style:font-name="Arial" fo:font-size="10pt" style:font-size-asian="10pt" style:font-size-complex="10pt"/>
    </style:style>
    <style:style style:name="P34" style:family="paragraph" style:parent-style-name="Text_20_body" style:list-style-name="L61">
      <style:paragraph-properties fo:margin-top="0cm" fo:margin-bottom="0cm" fo:text-align="justify" style:justify-single-word="false" fo:orphans="2" fo:widows="2"/>
      <style:text-properties style:font-name="Arial" fo:font-size="10pt" style:font-size-asian="10pt" style:font-size-complex="10pt"/>
    </style:style>
    <style:style style:name="P35" style:family="paragraph" style:parent-style-name="Text_20_body" style:list-style-name="L63">
      <style:paragraph-properties fo:margin-top="0cm" fo:margin-bottom="0cm" fo:text-align="justify" style:justify-single-word="false" fo:orphans="2" fo:widows="2"/>
      <style:text-properties style:font-name="Arial" fo:font-size="10pt" style:font-size-asian="10pt" style:font-size-complex="10pt"/>
    </style:style>
    <style:style style:name="P36" style:family="paragraph" style:parent-style-name="Text_20_body">
      <style:paragraph-properties fo:margin-top="0cm" fo:margin-bottom="0cm" fo:text-align="center" style:justify-single-word="false" fo:orphans="2" fo:widows="2"/>
      <style:text-properties style:font-name="Arial" fo:font-size="10pt" style:font-size-asian="10pt" style:font-size-complex="10pt"/>
    </style:style>
    <style:style style:name="P37" style:family="paragraph" style:parent-style-name="Text_20_body">
      <style:paragraph-properties fo:margin-top="0cm" fo:margin-bottom="0cm" fo:text-align="center" style:justify-single-word="false" fo:keep-together="always" fo:orphans="2" fo:widows="2"/>
      <style:text-properties style:font-name="Arial" fo:font-size="10pt" style:font-size-asian="10pt" style:font-size-complex="10pt"/>
    </style:style>
    <style:style style:name="P38" style:family="paragraph" style:parent-style-name="Text_20_body">
      <style:paragraph-properties fo:margin-top="0cm" fo:margin-bottom="0cm" fo:text-align="justify" style:justify-single-word="false"/>
      <style:text-properties style:font-name="Arial" fo:font-size="10pt" fo:background-color="transparent" style:font-size-asian="10pt" style:font-size-complex="10pt"/>
    </style:style>
    <style:style style:name="P39" style:family="paragraph" style:parent-style-name="Text_20_body">
      <style:paragraph-properties fo:margin-top="0cm" fo:margin-bottom="0cm" fo:text-align="justify" style:justify-single-word="false" fo:orphans="2" fo:widows="2"/>
      <style:text-properties style:font-name="Arial" fo:font-size="10pt" fo:background-color="transparent" style:font-size-asian="10pt" style:font-size-complex="10pt"/>
    </style:style>
    <style:style style:name="P40" style:family="paragraph" style:parent-style-name="Text_20_body" style:list-style-name="L59">
      <style:paragraph-properties fo:margin-top="0cm" fo:margin-bottom="0cm" fo:text-align="justify" style:justify-single-word="false" fo:orphans="2" fo:widows="2"/>
      <style:text-properties style:font-name="Arial" fo:font-size="10pt" fo:background-color="transparent" style:font-size-asian="10pt" style:font-size-complex="10pt"/>
    </style:style>
    <style:style style:name="P41" style:family="paragraph" style:parent-style-name="Text_20_body" style:list-style-name="L64">
      <style:paragraph-properties fo:margin-top="0cm" fo:margin-bottom="0cm" fo:text-align="justify" style:justify-single-word="false" fo:orphans="2" fo:widows="2"/>
      <style:text-properties style:font-name="Arial" fo:font-size="10pt" fo:background-color="transparent" style:font-size-asian="10pt" style:font-size-complex="10pt"/>
    </style:style>
    <style:style style:name="P42" style:family="paragraph" style:parent-style-name="Text_20_body" style:list-style-name="L65">
      <style:paragraph-properties fo:margin-top="0cm" fo:margin-bottom="0cm" fo:text-align="justify" style:justify-single-word="false" fo:orphans="2" fo:widows="2"/>
      <style:text-properties style:font-name="Arial" fo:font-size="10pt" fo:background-color="transparent" style:font-size-asian="10pt" style:font-size-complex="10pt"/>
    </style:style>
    <style:style style:name="P43" style:family="paragraph" style:parent-style-name="Text_20_body">
      <style:paragraph-properties fo:margin-top="0cm" fo:margin-bottom="0cm" fo:text-align="justify" style:justify-single-word="false" fo:orphans="2" fo:widows="2"/>
      <style:text-properties style:font-name="Arial" fo:font-size="10pt" fo:font-weight="normal" fo:background-color="transparent" style:font-size-asian="10pt" style:font-size-complex="10pt"/>
    </style:style>
    <style:style style:name="P44" style:family="paragraph" style:parent-style-name="Text_20_body" style:list-style-name="L62">
      <style:paragraph-properties fo:margin-top="0cm" fo:margin-bottom="0cm" fo:text-align="justify" style:justify-single-word="false" fo:orphans="2" fo:widows="2"/>
      <style:text-properties style:font-name="Arial" fo:font-size="10pt" fo:background-color="#ffff00" style:font-size-asian="10pt" style:font-size-complex="10pt"/>
    </style:style>
    <style:style style:name="P45" style:family="paragraph" style:parent-style-name="Text_20_body">
      <style:paragraph-properties fo:margin-top="0cm" fo:margin-bottom="0cm" fo:text-align="justify" style:justify-single-word="false" fo:orphans="2" fo:widows="2" fo:padding="0cm" fo:border="none"/>
      <style:text-properties style:font-name="Arial" fo:font-size="10pt" style:font-size-asian="10pt" style:font-size-complex="10pt"/>
    </style:style>
    <style:style style:name="P46" style:family="paragraph" style:parent-style-name="Text_20_body" style:list-style-name="L60">
      <style:paragraph-properties fo:margin-top="0cm" fo:margin-bottom="0cm" fo:text-align="justify" style:justify-single-word="false" fo:orphans="2" fo:widows="2" fo:padding="0cm" fo:border="none"/>
      <style:text-properties style:font-name="Arial" fo:font-size="10pt" style:font-size-asian="10pt" style:font-size-complex="10pt"/>
    </style:style>
    <style:style style:name="P47" style:family="paragraph" style:parent-style-name="Text_20_body">
      <style:paragraph-properties fo:margin-left="1.251cm" fo:margin-right="1.251cm" fo:margin-top="0cm" fo:margin-bottom="0cm" fo:text-align="justify" style:justify-single-word="false" fo:orphans="2" fo:widows="2" fo:text-indent="0cm" style:auto-text-indent="false"/>
      <style:text-properties fo:color="#000000" style:font-name="Arial" fo:font-size="10pt" fo:font-style="italic" fo:background-color="transparent" style:font-size-asian="10pt" style:font-size-complex="10pt"/>
    </style:style>
    <style:style style:name="P48" style:family="paragraph" style:parent-style-name="Text_20_body">
      <style:paragraph-properties fo:margin-left="1.251cm" fo:margin-right="1.251cm" fo:margin-top="0cm" fo:margin-bottom="0cm" fo:text-align="justify" style:justify-single-word="false" fo:orphans="2" fo:widows="2" fo:text-indent="0cm" style:auto-text-indent="false"/>
      <style:text-properties fo:font-variant="normal" fo:text-transform="none" style:font-name="Arial" fo:font-size="10pt" fo:letter-spacing="normal" fo:font-style="italic" fo:font-weight="normal" fo:background-color="transparent" style:font-size-asian="10pt" style:font-size-complex="10pt"/>
    </style:style>
    <style:style style:name="P49" style:family="paragraph" style:parent-style-name="Text_20_body">
      <style:paragraph-properties fo:margin-left="1.251cm" fo:margin-right="1.251cm" fo:margin-top="0cm" fo:margin-bottom="0cm" fo:text-align="justify" style:justify-single-word="false" fo:orphans="2" fo:widows="2" fo:text-indent="0cm" style:auto-text-indent="false"/>
    </style:style>
    <style:style style:name="P50" style:family="paragraph" style:parent-style-name="Text_20_body">
      <style:paragraph-properties fo:margin-left="1.251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51" style:family="paragraph" style:parent-style-name="Text_20_body">
      <style:paragraph-properties fo:margin-left="1.251cm" fo:margin-right="1.251cm" fo:margin-top="0cm" fo:margin-bottom="0cm" fo:text-align="center" style:justify-single-word="false" fo:orphans="2" fo:widows="2" fo:text-indent="0cm" style:auto-text-indent="false"/>
      <style:text-properties style:font-name="Arial" fo:font-size="10pt" style:font-size-asian="10pt" style:font-size-complex="10pt"/>
    </style:style>
    <style:style style:name="P52" style:family="paragraph" style:parent-style-name="Text_20_body">
      <style:paragraph-properties fo:margin-left="1.251cm" fo:margin-right="1.251cm" fo:margin-top="0cm" fo:margin-bottom="0cm" fo:text-align="start" style:justify-single-word="false" fo:orphans="2" fo:widows="2" fo:text-indent="0cm" style:auto-text-indent="false"/>
      <style:text-properties style:font-name="Arial" fo:font-size="10pt" style:font-size-asian="10pt" style:font-size-complex="10pt"/>
    </style:style>
    <style:style style:name="P53" style:family="paragraph" style:parent-style-name="Text_20_body">
      <style:paragraph-properties fo:margin-left="1.251cm" fo:margin-right="1.251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54" style:family="paragraph" style:parent-style-name="Text_20_body">
      <style:paragraph-properties fo:margin-left="1.251cm" fo:margin-right="1.251cm" fo:margin-top="0cm" fo:margin-bottom="0cm" fo:text-align="justify" style:justify-single-word="false" fo:orphans="2" fo:widows="2" fo:text-indent="0cm" style:auto-text-indent="false"/>
      <style:text-properties style:font-name="Arial" fo:font-size="10pt" fo:font-style="italic" fo:background-color="#ffffff" style:font-size-asian="10pt" style:font-size-complex="10pt"/>
    </style:style>
    <style:style style:name="P55" style:family="paragraph" style:parent-style-name="Text_20_body">
      <style:paragraph-properties fo:margin-left="1.251cm" fo:margin-right="1.251cm" fo:margin-top="0cm" fo:margin-bottom="0cm" fo:text-align="justify" style:justify-single-word="false" fo:orphans="2" fo:widows="2" fo:text-indent="0cm" style:auto-text-indent="false"/>
      <style:text-properties style:font-name="Arial" fo:font-size="10pt" fo:background-color="transparent" style:font-size-asian="10pt" style:font-size-complex="10pt"/>
    </style:style>
    <style:style style:name="P56" style:family="paragraph" style:parent-style-name="Text_20_body">
      <style:paragraph-properties fo:margin-left="1.251cm" fo:margin-right="1.251cm" fo:margin-top="0cm" fo:margin-bottom="0cm" fo:text-align="justify" style:justify-single-word="false" fo:orphans="2" fo:widows="2" fo:text-indent="0cm" style:auto-text-indent="false" fo:padding="0cm" fo:border="none"/>
      <style:text-properties style:font-name="Arial" fo:font-size="10pt" style:font-size-asian="10pt" style:font-size-complex="10pt"/>
    </style:style>
    <style:style style:name="P57" style:family="paragraph" style:parent-style-name="Text_20_body">
      <style:paragraph-properties fo:margin-left="0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58" style:family="paragraph" style:parent-style-name="Text_20_body" style:list-style-name="L39">
      <style:paragraph-properties fo:margin-left="0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59" style:family="paragraph" style:parent-style-name="Text_20_body" style:list-style-name="L53">
      <style:paragraph-properties fo:margin-left="0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60" style:family="paragraph" style:parent-style-name="Text_20_body" style:list-style-name="L54">
      <style:paragraph-properties fo:margin-left="0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61" style:family="paragraph" style:parent-style-name="Text_20_body" style:list-style-name="L55">
      <style:paragraph-properties fo:margin-left="0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62" style:family="paragraph" style:parent-style-name="Text_20_body" style:list-style-name="L56">
      <style:paragraph-properties fo:margin-left="0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63" style:family="paragraph" style:parent-style-name="Text_20_body" style:list-style-name="L57">
      <style:paragraph-properties fo:margin-left="0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64" style:family="paragraph" style:parent-style-name="Text_20_body" style:list-style-name="L58">
      <style:paragraph-properties fo:margin-left="0cm" fo:margin-right="1.251cm" fo:margin-top="0cm" fo:margin-bottom="0cm" fo:text-align="justify" style:justify-single-word="false" fo:orphans="2" fo:widows="2" fo:text-indent="0cm" style:auto-text-indent="false"/>
      <style:text-properties style:font-name="Arial" fo:font-size="10pt" style:font-size-asian="10pt" style:font-size-complex="10pt"/>
    </style:style>
    <style:style style:name="P65" style:family="paragraph" style:parent-style-name="Text_20_body" style:list-style-name="L39">
      <style:paragraph-properties fo:margin-left="0cm" fo:margin-right="1.251cm" fo:margin-top="0cm" fo:margin-bottom="0cm" fo:text-align="justify" style:justify-single-word="false" fo:text-indent="0cm" style:auto-text-indent="false"/>
      <style:text-properties style:font-name="Arial" fo:font-size="10pt" style:font-size-asian="10pt" style:font-size-complex="10pt"/>
    </style:style>
    <style:style style:name="P66" style:family="paragraph" style:parent-style-name="Text_20_body" style:list-style-name="L39">
      <style:paragraph-properties fo:margin-left="0cm" fo:margin-right="1.251cm" fo:margin-top="0cm" fo:margin-bottom="0cm" fo:text-align="justify" style:justify-single-word="false" fo:text-indent="0cm" style:auto-text-indent="false"/>
      <style:text-properties style:font-name="Arial" fo:font-size="10pt" fo:background-color="transparent" style:font-size-asian="10pt" style:font-size-complex="10pt"/>
    </style:style>
    <style:style style:name="P67" style:family="paragraph" style:parent-style-name="Text_20_body" style:list-style-name="L39">
      <style:paragraph-properties fo:margin-left="0cm" fo:margin-right="1.251cm" fo:margin-top="0cm" fo:margin-bottom="0cm" fo:text-align="justify" style:justify-single-word="false" fo:text-indent="0cm" style:auto-text-indent="false"/>
      <style:text-properties style:font-name="Arial" fo:font-size="10pt" fo:font-style="italic" fo:background-color="transparent" style:font-size-asian="10pt" style:font-size-complex="10pt"/>
    </style:style>
    <style:style style:name="P68" style:family="paragraph" style:parent-style-name="Text_20_body">
      <style:paragraph-properties fo:margin-left="0cm" fo:margin-right="1.251cm" fo:margin-top="0cm" fo:margin-bottom="0cm" fo:text-align="justify" style:justify-single-word="false" fo:orphans="2" fo:widows="2" fo:text-indent="0cm" style:auto-text-indent="false"/>
      <style:text-properties style:font-name="Arial" fo:font-size="10pt" fo:font-weight="bold" style:font-size-asian="10pt" style:font-weight-asian="bold" style:font-size-complex="10pt" style:font-weight-complex="bold"/>
    </style:style>
    <style:style style:name="P69" style:family="paragraph" style:parent-style-name="Text_20_body" style:list-style-name="L39">
      <style:paragraph-properties fo:margin-left="0cm" fo:margin-right="1.251cm" fo:margin-top="0cm" fo:margin-bottom="0cm" fo:text-align="start" style:justify-single-word="false" fo:orphans="2" fo:widows="2" fo:text-indent="0cm" style:auto-text-indent="false"/>
      <style:text-properties fo:color="#000000" style:font-name="Arial" fo:font-size="10pt" fo:font-style="italic" fo:background-color="transparent" style:font-size-asian="10pt" style:font-size-complex="10pt"/>
    </style:style>
    <style:style style:name="P70" style:family="paragraph" style:parent-style-name="Text_20_body" style:list-style-name="L39">
      <style:paragraph-properties fo:margin-left="0cm" fo:margin-right="1.251cm" fo:margin-top="0cm" fo:margin-bottom="0cm" fo:text-align="start" style:justify-single-word="false" fo:text-indent="0cm" style:auto-text-indent="false"/>
      <style:text-properties fo:font-variant="normal" fo:text-transform="none" fo:color="#000000" style:font-name="Arial" fo:font-size="10pt" fo:letter-spacing="normal" fo:font-style="italic" fo:font-weight="normal" fo:background-color="transparent" style:font-size-asian="10pt" style:font-size-complex="10pt"/>
    </style:style>
    <style:style style:name="P71" style:family="paragraph" style:parent-style-name="Text_20_body">
      <style:paragraph-properties fo:margin-top="0cm" fo:margin-bottom="0.499cm" fo:text-align="justify" style:justify-single-word="false" fo:orphans="2" fo:widows="2"/>
    </style:style>
    <style:style style:name="P72" style:family="paragraph" style:parent-style-name="Text_20_body">
      <style:paragraph-properties fo:margin-top="0cm" fo:margin-bottom="0.499cm" fo:text-align="justify" style:justify-single-word="false" fo:orphans="2" fo:widows="2" fo:padding="0cm" fo:border="none"/>
    </style:style>
    <style:style style:name="P73" style:family="paragraph" style:parent-style-name="Text_20_body">
      <style:paragraph-properties fo:margin-left="0cm" fo:margin-right="1cm" fo:margin-top="0cm" fo:margin-bottom="0.499cm" fo:text-align="justify" style:justify-single-word="false" fo:orphans="2" fo:widows="2" fo:text-indent="0cm" style:auto-text-indent="false" fo:padding="0cm" fo:border="none"/>
    </style:style>
    <style:style style:name="P74" style:family="paragraph" style:parent-style-name="Text_20_body">
      <style:paragraph-properties fo:margin-left="1.251cm" fo:margin-right="0.25cm" fo:margin-top="0cm" fo:margin-bottom="0cm" fo:text-align="justify" style:justify-single-word="false" fo:orphans="2" fo:widows="2" fo:text-indent="0cm" style:auto-text-indent="false" fo:padding="0cm" fo:border="none"/>
      <style:text-properties style:font-name="Arial" fo:font-size="10pt" style:font-size-asian="10pt" style:font-size-complex="10pt"/>
    </style:style>
    <style:style style:name="P75" style:family="paragraph" style:parent-style-name="Text_20_body">
      <style:paragraph-properties fo:margin-left="1.251cm" fo:margin-right="0.25cm" fo:margin-top="0cm" fo:margin-bottom="0cm" fo:text-align="justify" style:justify-single-word="false" fo:orphans="2" fo:widows="2" fo:text-indent="0cm" style:auto-text-indent="false"/>
      <style:text-properties style:font-name="Arial" fo:font-size="10pt" style:font-size-asian="10pt" style:font-size-complex="10pt"/>
    </style:style>
    <style:style style:name="P76" style:family="paragraph" style:parent-style-name="Text_20_body">
      <style:paragraph-properties fo:margin-left="1cm" fo:margin-right="1cm" fo:margin-top="0cm" fo:margin-bottom="0cm" fo:text-align="justify" style:justify-single-word="false" fo:orphans="2" fo:widows="2" fo:text-indent="0cm" style:auto-text-indent="false" fo:padding="0cm" fo:border="none"/>
      <style:text-properties fo:font-variant="normal" fo:text-transform="none" style:font-name="Arial" fo:font-size="10pt" fo:font-style="normal" fo:background-color="transparen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fo:background-color="transparent"/>
    </style:style>
    <style:style style:name="T4" style:family="text">
      <style:text-properties fo:font-weight="bold" fo:background-color="transparent" style:font-weight-asian="bold" style:font-weight-complex="bold"/>
    </style:style>
    <style:style style:name="T5" style:family="text">
      <style:text-properties fo:font-weight="bold" style:font-weight-asian="bold" style:font-weight-complex="bold"/>
    </style:style>
    <style:style style:name="T6" style:family="text">
      <style:text-properties fo:color="#000000" fo:font-style="italic"/>
    </style:style>
    <style:style style:name="T7" style:family="text">
      <style:text-properties fo:color="#000000" fo:font-style="italic" fo:font-weight="bold"/>
    </style:style>
    <style:style style:name="T8" style:family="text">
      <style:text-properties fo:color="#000000" fo:font-style="italic" fo:font-weight="bold" fo:background-color="transparent"/>
    </style:style>
    <style:style style:name="T9" style:family="text">
      <style:text-properties fo:color="#000000" fo:font-style="italic" fo:background-color="transparent"/>
    </style:style>
    <style:style style:name="T10" style:family="text">
      <style:text-properties fo:color="#000000" fo:font-style="italic" style:text-underline-style="solid" style:text-underline-width="auto" style:text-underline-color="font-color" fo:background-color="transparent"/>
    </style:style>
    <style:style style:name="T11" style:family="text">
      <style:text-properties fo:color="#000000" fo:font-style="italic" style:text-underline-style="solid" style:text-underline-width="auto" style:text-underline-color="font-color" fo:background-color="#ffffff"/>
    </style:style>
    <style:style style:name="T12" style:family="text">
      <style:text-properties fo:color="#000000" fo:font-style="italic" fo:background-color="#ffffff"/>
    </style:style>
    <style:style style:name="T13" style:family="text">
      <style:text-properties fo:color="#000000" fo:font-weight="bold" fo:background-color="transparent"/>
    </style:style>
    <style:style style:name="T14" style:family="text">
      <style:text-properties fo:color="#000000" fo:background-color="transparent"/>
    </style:style>
    <style:style style:name="T15" style:family="text">
      <style:text-properties fo:color="#000000" fo:font-weight="normal"/>
    </style:style>
    <style:style style:name="T16" style:family="text">
      <style:text-properties fo:color="#000000" style:font-name="Arial" fo:font-style="normal" style:text-underline-style="none" fo:font-weight="normal" fo:background-color="transparent" style:font-name-asian="Times New Roman" style:font-style-asian="normal" style:font-weight-asian="normal" style:font-style-complex="normal" style:font-weight-complex="normal"/>
    </style:style>
    <style:style style:name="T17" style:family="text">
      <style:text-properties fo:color="#000000" style:font-name="Arial" fo:font-style="normal" style:text-underline-style="none" fo:font-weight="bold" fo:background-color="transparent" style:font-name-asian="Times New Roman" style:font-style-asian="normal" style:font-weight-asian="bold" style:font-style-complex="normal" style:font-weight-complex="bold"/>
    </style:style>
    <style:style style:name="T18" style:family="text">
      <style:text-properties fo:color="#000000" style:font-name="Arial" fo:font-size="10pt" fo:font-style="italic" fo:background-color="transparent" style:font-size-asian="10pt" style:font-size-complex="10pt"/>
    </style:style>
    <style:style style:name="T19" style:family="text">
      <style:text-properties fo:color="#000000" fo:letter-spacing="-0.007cm" style:text-underline-style="solid" style:text-underline-width="auto" style:text-underline-color="font-color" fo:font-weight="normal" fo:background-color="#ffffff"/>
    </style:style>
    <style:style style:name="T20" style:family="text">
      <style:text-properties fo:color="#000000" fo:background-color="#ffffff"/>
    </style:style>
    <style:style style:name="T21" style:family="text">
      <style:text-properties fo:font-style="italic"/>
    </style:style>
    <style:style style:name="T22" style:family="text">
      <style:text-properties fo:font-style="italic" fo:font-weight="normal" fo:background-color="transparent"/>
    </style:style>
    <style:style style:name="T23" style:family="text">
      <style:text-properties fo:font-style="italic" fo:font-weight="bold"/>
    </style:style>
    <style:style style:name="T24" style:family="text">
      <style:text-properties fo:font-style="italic" fo:font-weight="bold" fo:background-color="transparent"/>
    </style:style>
    <style:style style:name="T25" style:family="text">
      <style:text-properties fo:font-style="italic" fo:background-color="transparent"/>
    </style:style>
    <style:style style:name="T26" style:family="text">
      <style:text-properties fo:font-style="italic" style:text-underline-style="solid" style:text-underline-width="auto" style:text-underline-color="font-color"/>
    </style:style>
    <style:style style:name="T27" style:family="text">
      <style:text-properties fo:font-style="italic" style:text-underline-style="solid" style:text-underline-width="auto" style:text-underline-color="font-color" fo:background-color="transparent"/>
    </style:style>
    <style:style style:name="T28" style:family="text">
      <style:text-properties fo:font-style="italic" style:font-name-complex="Arial Narrow" style:font-style-complex="italic"/>
    </style:style>
    <style:style style:name="T29" style:family="text">
      <style:text-properties fo:font-variant="normal" fo:text-transform="none" fo:color="#000000" fo:letter-spacing="normal" fo:font-style="italic" fo:font-weight="normal"/>
    </style:style>
    <style:style style:name="T30" style:family="text">
      <style:text-properties fo:font-variant="normal" fo:text-transform="none" fo:color="#000000" fo:letter-spacing="normal" fo:font-style="italic" fo:font-weight="normal" fo:background-color="transparent"/>
    </style:style>
    <style:style style:name="T31" style:family="text">
      <style:text-properties fo:font-variant="normal" fo:text-transform="none" fo:color="#000000" fo:letter-spacing="normal" fo:font-style="italic" fo:font-weight="bold" fo:background-color="transparent"/>
    </style:style>
    <style:style style:name="T32" style:family="text">
      <style:text-properties fo:font-variant="normal" fo:text-transform="none" fo:color="#000000" fo:letter-spacing="normal" fo:font-style="italic" style:text-underline-style="solid" style:text-underline-width="auto" style:text-underline-color="font-color" fo:font-weight="normal" fo:background-color="transparent"/>
    </style:style>
    <style:style style:name="T33" style:family="text">
      <style:text-properties fo:font-variant="normal" fo:text-transform="none" fo:color="#000000" fo:letter-spacing="normal" fo:font-style="normal" fo:font-weight="normal" fo:background-color="transparent"/>
    </style:style>
    <style:style style:name="T34" style:family="text">
      <style:text-properties fo:font-variant="normal" fo:text-transform="none" fo:color="#000000" fo:letter-spacing="normal" fo:font-weight="normal"/>
    </style:style>
    <style:style style:name="T35" style:family="text">
      <style:text-properties fo:font-variant="normal" fo:text-transform="none" fo:color="#000000" fo:letter-spacing="normal" fo:font-weight="normal" fo:background-color="transparent"/>
    </style:style>
    <style:style style:name="T36" style:family="text">
      <style:text-properties fo:font-variant="normal" fo:text-transform="none" fo:color="#000000" fo:letter-spacing="normal" style:text-underline-style="solid" style:text-underline-width="auto" style:text-underline-color="font-color" fo:font-weight="normal"/>
    </style:style>
    <style:style style:name="T37" style:family="text">
      <style:text-properties fo:font-variant="normal" fo:text-transform="none" fo:color="#000000" fo:letter-spacing="normal" fo:background-color="transparent"/>
    </style:style>
    <style:style style:name="T38" style:family="text">
      <style:text-properties fo:font-variant="normal" fo:text-transform="none" fo:color="#000000" fo:font-style="normal" fo:font-weight="normal" fo:background-color="transparent"/>
    </style:style>
    <style:style style:name="T39" style:family="text">
      <style:text-properties fo:font-variant="normal" fo:text-transform="none" fo:color="#000000" style:font-name="Arial" fo:font-size="10pt" fo:font-style="normal" fo:background-color="transparent" style:font-size-asian="10pt" style:font-size-complex="10pt"/>
    </style:style>
    <style:style style:name="T40" style:family="text">
      <style:text-properties fo:font-variant="normal" fo:text-transform="none" fo:color="#000000" fo:letter-spacing="-0.007cm" fo:font-style="normal" fo:font-weight="normal" fo:background-color="transparent"/>
    </style:style>
    <style:style style:name="T41" style:family="text">
      <style:text-properties fo:font-variant="normal" fo:text-transform="none" fo:color="#000000" fo:font-weight="normal" fo:background-color="transparent"/>
    </style:style>
    <style:style style:name="T42" style:family="text">
      <style:text-properties fo:font-variant="normal" fo:text-transform="none" fo:color="#111111" fo:letter-spacing="normal" fo:font-style="italic" fo:font-weight="bold" fo:background-color="transparent"/>
    </style:style>
    <style:style style:name="T43" style:family="text">
      <style:text-properties fo:font-variant="normal" fo:text-transform="none" fo:color="#111111" fo:font-style="normal" fo:font-weight="normal" fo:background-color="transparent"/>
    </style:style>
    <style:style style:name="T44" style:family="text">
      <style:text-properties fo:font-variant="normal" fo:text-transform="none" fo:color="#111111" fo:font-style="italic" fo:background-color="transparent"/>
    </style:style>
    <style:style style:name="T45" style:family="text">
      <style:text-properties fo:font-variant="normal" fo:text-transform="none" fo:font-style="normal"/>
    </style:style>
    <style:style style:name="T46" style:family="text">
      <style:text-properties fo:font-variant="normal" fo:text-transform="none" fo:font-style="normal" fo:font-weight="normal" fo:background-color="transparent"/>
    </style:style>
    <style:style style:name="T47" style:family="text">
      <style:text-properties fo:font-variant="normal" fo:text-transform="none" fo:font-style="normal" fo:font-weight="bold" fo:background-color="transparent"/>
    </style:style>
    <style:style style:name="T48" style:family="text">
      <style:text-properties fo:font-variant="normal" fo:text-transform="none" fo:font-style="normal" fo:background-color="transparent"/>
    </style:style>
    <style:style style:name="T49" style:family="text">
      <style:text-properties fo:font-variant="normal" fo:text-transform="none" fo:letter-spacing="normal" fo:font-style="normal" fo:font-weight="normal" fo:background-color="#ffffff"/>
    </style:style>
    <style:style style:name="T50" style:family="text">
      <style:text-properties fo:font-variant="normal" fo:text-transform="none" fo:letter-spacing="normal" fo:font-style="normal" fo:font-weight="normal" fo:background-color="transparent"/>
    </style:style>
    <style:style style:name="T51" style:family="text">
      <style:text-properties fo:font-variant="normal" fo:text-transform="none" fo:letter-spacing="normal" fo:font-style="normal" style:text-underline-style="solid" style:text-underline-width="auto" style:text-underline-color="font-color" fo:font-weight="bold" fo:background-color="transparent"/>
    </style:style>
    <style:style style:name="T52" style:family="text">
      <style:text-properties fo:font-variant="normal" fo:text-transform="none" fo:letter-spacing="normal" fo:font-style="italic" fo:font-weight="normal" fo:background-color="transparent"/>
    </style:style>
    <style:style style:name="T53" style:family="text">
      <style:text-properties fo:font-variant="normal" fo:text-transform="none" fo:letter-spacing="normal" fo:font-style="italic" style:text-underline-style="solid" style:text-underline-width="auto" style:text-underline-color="font-color" fo:font-weight="normal" fo:background-color="transparent"/>
    </style:style>
    <style:style style:name="T54" style:family="text">
      <style:text-properties fo:font-variant="normal" fo:text-transform="none" fo:letter-spacing="normal" fo:font-style="italic" fo:font-weight="bold" fo:background-color="transparent"/>
    </style:style>
    <style:style style:name="T55" style:family="text">
      <style:text-properties fo:font-variant="normal" fo:text-transform="none" style:font-name="Arial" fo:font-size="10pt" fo:font-style="normal" fo:font-weight="bold" fo:background-color="transparent" style:font-size-asian="10pt" style:font-size-complex="10pt"/>
    </style:style>
    <style:style style:name="T56" style:family="text">
      <style:text-properties fo:font-variant="normal" fo:text-transform="none" style:font-name="Arial" fo:font-size="10pt" fo:font-style="normal" fo:font-weight="normal" fo:background-color="transparent" style:font-size-asian="10pt" style:font-size-complex="10pt"/>
    </style:style>
    <style:style style:name="T57" style:family="text">
      <style:text-properties fo:font-variant="normal" fo:text-transform="none" style:font-name="Arial" fo:font-size="10pt" fo:font-style="normal" fo:background-color="transparent" style:font-size-asian="10pt" style:font-size-complex="10pt"/>
    </style:style>
    <style:style style:name="T58" style:family="text">
      <style:text-properties fo:font-variant="normal" fo:text-transform="none" style:font-name="Arial" fo:font-size="10pt" fo:background-color="transparent" style:font-size-asian="10pt" style:font-size-complex="10pt"/>
    </style:style>
    <style:style style:name="T59" style:family="text">
      <style:text-properties fo:font-variant="normal" fo:text-transform="none" style:font-name="Arial" fo:font-size="10pt" fo:letter-spacing="normal" fo:font-style="normal" fo:font-weight="bold" fo:background-color="transparent" style:font-size-asian="10pt" style:font-size-complex="10pt"/>
    </style:style>
    <style:style style:name="T60" style:family="text">
      <style:text-properties fo:font-variant="normal" fo:text-transform="none" style:font-name="Arial" fo:font-size="10pt" fo:letter-spacing="normal" fo:font-style="normal" fo:font-weight="bold" fo:background-color="transparent" style:font-size-asian="10pt" style:font-weight-asian="bold" style:font-size-complex="10pt" style:font-weight-complex="bold"/>
    </style:style>
    <style:style style:name="T61" style:family="text">
      <style:text-properties fo:font-variant="normal" fo:text-transform="none" style:font-name="Arial" fo:font-size="10pt" fo:letter-spacing="normal" fo:font-style="normal" fo:font-weight="normal" fo:background-color="transparent" style:font-size-asian="10pt" style:font-size-complex="10pt"/>
    </style:style>
    <style:style style:name="T62" style:family="text">
      <style:text-properties fo:font-variant="normal" fo:text-transform="none" style:font-name="Arial" fo:font-size="10pt" fo:letter-spacing="normal" fo:font-weight="bold" fo:background-color="transparent" style:font-size-asian="10pt" style:font-size-complex="10pt"/>
    </style:style>
    <style:style style:name="T63" style:family="text">
      <style:text-properties fo:font-variant="normal" fo:text-transform="none" style:font-name="Arial" fo:font-size="10pt" fo:letter-spacing="normal" fo:font-weight="bold" fo:background-color="transparent" style:font-size-asian="10pt" style:font-weight-asian="bold" style:font-size-complex="10pt" style:font-weight-complex="bold"/>
    </style:style>
    <style:style style:name="T64" style:family="text">
      <style:text-properties fo:font-variant="normal" fo:text-transform="none" style:font-name="Arial" fo:font-size="10pt" fo:letter-spacing="normal" fo:font-weight="normal" fo:background-color="transparent" style:font-size-asian="10pt" style:font-size-complex="10pt"/>
    </style:style>
    <style:style style:name="T65" style:family="text">
      <style:text-properties fo:font-variant="normal" fo:text-transform="none" style:font-name="Arial" fo:font-size="10pt" fo:letter-spacing="normal" style:text-underline-style="solid" style:text-underline-width="auto" style:text-underline-color="font-color" fo:font-weight="normal" fo:background-color="transparent" style:font-size-asian="10pt" style:font-size-complex="10pt"/>
    </style:style>
    <style:style style:name="T66" style:family="text">
      <style:text-properties style:text-underline-style="solid" style:text-underline-width="auto" style:text-underline-color="font-color"/>
    </style:style>
    <style:style style:name="T67" style:family="text">
      <style:text-properties style:text-underline-style="solid" style:text-underline-width="auto" style:text-underline-color="font-color" fo:font-weight="normal"/>
    </style:style>
    <style:style style:name="T68" style:family="text">
      <style:text-properties style:text-underline-style="solid" style:text-underline-width="auto" style:text-underline-color="font-color" fo:background-color="transparent"/>
    </style:style>
    <style:style style:name="T69" style:family="text">
      <style:text-properties fo:font-weight="normal"/>
    </style:style>
    <style:style style:name="T70" style:family="text">
      <style:text-properties fo:font-weight="normal" fo:background-color="transparent"/>
    </style:style>
    <style:style style:name="T71" style:family="text">
      <style:text-properties fo:background-color="transparent"/>
    </style:style>
    <style:style style:name="T72" style:family="text">
      <style:text-properties fo:color="#111111" fo:font-style="italic" fo:font-weight="bold" fo:background-color="transparent"/>
    </style:style>
    <style:style style:name="T73" style:family="text">
      <style:text-properties fo:color="#111111" fo:font-style="italic" fo:font-weight="normal" fo:background-color="transparent"/>
    </style:style>
    <style:style style:name="T74" style:family="text">
      <style:text-properties fo:color="#111111" fo:font-style="italic" fo:background-color="transparent"/>
    </style:style>
    <style:style style:name="T75" style:family="text">
      <style:text-properties fo:background-color="#ffffff"/>
    </style:style>
    <style:style style:name="T76" style:family="text">
      <style:text-properties style:font-name="Arial"/>
    </style:style>
    <style:style style:name="T77" style:family="text">
      <style:text-properties style:font-name="Arial" fo:font-weight="bold" style:font-weight-asian="bold" style:font-weight-complex="bold"/>
    </style:style>
    <style:style style:name="T78" style:family="text">
      <style:text-properties style:font-name="Arial" fo:font-size="10pt" fo:font-weight="bold" fo:background-color="transparent" style:font-size-asian="10pt" style:font-weight-asian="bold" style:font-size-complex="10pt" style:font-weight-complex="bold"/>
    </style:style>
    <style:style style:name="T79" style:family="text">
      <style:text-properties style:font-name="Arial" fo:font-size="10pt" fo:font-weight="normal" fo:background-color="transparent" style:font-size-asian="10pt" style:font-size-complex="10pt"/>
    </style:style>
    <style:style style:name="T80" style:family="text">
      <style:text-properties style:font-name="Arial" fo:font-size="10pt" fo:background-color="transparent" style:font-size-asian="10pt" style:font-size-complex="10pt"/>
    </style:style>
    <style:style style:name="T81" style:family="text">
      <style:text-properties style:font-name="Arial" fo:font-size="10pt" style:font-size-asian="10pt" style:font-size-complex="10pt"/>
    </style:style>
    <style:style style:name="T82" style:family="text">
      <style:text-properties style:font-name="Arial" fo:font-size="10pt" fo:font-style="italic" fo:font-weight="bold" fo:background-color="transparent" style:font-size-asian="10pt" style:font-size-complex="10pt"/>
    </style:style>
    <style:style style:name="T83" style:family="text">
      <style:text-properties style:font-name="Arial" fo:font-size="10pt" fo:font-style="italic" fo:background-color="transparent" style:font-size-asian="10pt" style:font-size-complex="10pt"/>
    </style:style>
    <style:style style:name="T84" style:family="text">
      <style:text-properties style:font-name="Arial" style:text-underline-style="solid" style:text-underline-width="auto" style:text-underline-color="font-color" fo:background-color="#ccff99" style:font-name-asian="Times New Roman" style:font-size-asian="10pt" style:font-size-complex="10pt" loext:char-shading-value="0"/>
    </style:style>
    <style:style style:name="T85" style:family="text">
      <style:text-properties style:font-name="Arial" style:text-underline-style="solid" style:text-underline-width="auto" style:text-underline-color="font-color" fo:font-weight="bold" fo:background-color="#ccff99" style:font-name-asian="Times New Roman" style:font-size-asian="10pt" style:font-weight-asian="bold" style:font-size-complex="10pt" style:font-weight-complex="bold" loext:char-shading-value="0"/>
    </style:style>
    <style:style style:name="T86" style:family="text">
      <style:text-properties fo:letter-spacing="normal" fo:font-weight="normal"/>
    </style:style>
    <style:style style:name="T87" style:family="text">
      <style:text-properties fo:letter-spacing="normal" fo:font-style="italic" fo:font-weight="normal"/>
    </style:style>
    <style:style style:name="T88" style:family="text">
      <style:text-properties fo:letter-spacing="normal" fo:font-style="italic" fo:font-weight="bold"/>
    </style:style>
    <style:style style:name="T89" style:family="text">
      <style:text-properties fo:letter-spacing="normal" fo:font-style="italic" fo:background-color="transparen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2">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3">
      <text:list-level-style-number text:level="1" text:style-name="Numbering_20_Symbols" style:num-suffix="." style:num-format="I" text:start-value="2">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4">
      <text:list-level-style-number text:level="1" text:style-name="Numbering_20_Symbols" style:num-suffix="." style:num-format="I" text:start-value="3">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5">
      <text:list-level-style-number text:level="1" text:style-name="Numbering_20_Symbols" style:num-suffix="." style:num-format="I" text:start-value="4">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6">
      <text:list-level-style-number text:level="1" text:style-name="Numbering_20_Symbols" style:num-suffix="." style:num-format="I" text:start-value="5">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7">
      <text:list-level-style-number text:level="1" text:style-name="Numbering_20_Symbols" style:num-suffix="." style:num-format="I" text:start-value="6">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8">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0">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6">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7">
      <text:list-level-style-number text:level="1" text:style-name="Numbering_20_Symbols" style:num-suffix="." style:num-format="I" text:start-value="2">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8">
      <text:list-level-style-number text:level="1" text:style-name="Numbering_20_Symbols" style:num-suffix="." style:num-format="I" text:start-value="3">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9">
      <text:list-level-style-number text:level="1" text:style-name="Numbering_20_Symbols" style:num-suffix="." style:num-format="I" text:start-value="4">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30">
      <text:list-level-style-number text:level="1" text:style-name="Numbering_20_Symbols" style:num-suffix="." style:num-format="I" text:start-value="5">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31">
      <text:list-level-style-number text:level="1" text:style-name="Numbering_20_Symbols" style:num-suffix="." style:num-format="I" text:start-value="6">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3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4">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0">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41">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42">
      <text:list-level-style-number text:level="1" text:style-name="Numbering_20_Symbols" style:num-suffix="." style:num-format="I" text:start-value="2">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43">
      <text:list-level-style-number text:level="1" text:style-name="Numbering_20_Symbols" style:num-suffix="." style:num-format="I" text:start-value="3">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44">
      <text:list-level-style-number text:level="1" text:style-name="Numbering_20_Symbols" style:num-suffix="." style:num-format="I" text:start-value="4">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45">
      <text:list-level-style-number text:level="1" text:style-name="Numbering_20_Symbols" style:num-suffix="." style:num-format="I" text:start-value="5">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4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54">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55">
      <text:list-level-style-number text:level="1" text:style-name="Numbering_20_Symbols" style:num-suffix="." style:num-format="I" text:start-value="2">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56">
      <text:list-level-style-number text:level="1" text:style-name="Numbering_20_Symbols" style:num-suffix="." style:num-format="I" text:start-value="3">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57">
      <text:list-level-style-number text:level="1" text:style-name="Numbering_20_Symbols" style:num-suffix="." style:num-format="I" text:start-value="4">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58">
      <text:list-level-style-number text:level="1" text:style-name="Numbering_20_Symbols" style:num-suffix="." style:num-format="I" text:start-value="5">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5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number-style style:name="N0">
      <number:number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text:span text:style-name="Strong_20_Emphasis"><text:span text:style-name="T84">Ordenanza Fiscal Reguladora de la tasa por utilización de las instalaciones culturales: </text:span></text:span><text:span text:style-name="Strong_20_Emphasis"><text:span text:style-name="T85">memoria, proyecto normativo previo, informe justificativo de la aprobación del proyecto</text:span></text:span></text:p>
      <text:p text:style-name="P8"/>
      <text:p text:style-name="P9">Expte: 13742/2023</text:p>
      <text:p text:style-name="P10"/>
      <text:p text:style-name="P71"><text:span text:style-name="T79">Mediante </text:span><text:span text:style-name="T78">Providencia de Alcaldía de fecha 15 de noviembre de 2023</text:span><text:span text:style-name="T79"> </text:span><text:span text:style-name="T56">se acuerda:</text:span><text:span text:style-name="T81"> </text:span></text:p>
      <text:p text:style-name="P53"><text:span text:style-name="T2">&lt;&lt;PRIMERO.-</text:span> <text:span text:style-name="T69">Incoar el procedimiento de aprobación de la Ordenanza Fiscal Reguladora de la tasa por utilización de las instalaciones culturales,</text:span><text:span text:style-name="T15"> </text:span><text:span text:style-name="T69">con arreglo a lo previsto en el Texto Refundido de la Ley Reguladora de las Haciendas Locales, aprobado por Real Decreto Legislativo 2/2004, de 5 de marzo. </text:span></text:p>
      <text:p text:style-name="P50"><text:span text:style-name="T3">SEGUNDO.-</text:span><text:span text:style-name="T71"> Que se emita informe técnico económico-financiero sobre la aprobación de la Ordenanza Fiscal Reguladora de la tasa por utilización de las instalaciones culturales.</text:span> </text:p>
      <text:p text:style-name="P50"><text:span text:style-name="T24">TERCERO.- </text:span><text:span text:style-name="T22">Que se emita informe jurídico sobre la legislación aplicable al caso y la adecuación a la misma del proyecto propuesto para acuerdo.</text:span><text:span text:style-name="T25"> </text:span><text:span text:style-name="T22">(...)</text:span> &gt;&gt;</text:p>
      <text:p text:style-name="P73"><text:span text:style-name="T59"/></text:p>
      <text:p text:style-name="P73"><text:span text:style-name="T61">Con fecha de </text:span><text:span text:style-name="T60">20 de noviembre de 2023,</text:span><text:span text:style-name="T61"> la funcionaria adscrita a la Intervención General, doña Beatriz Delgado Santana, emite informe técnico-económico, con el siguiente tenor literal: </text:span></text:p>
      <text:p text:style-name="P50"><text:span text:style-name="T30">&lt;&lt;</text:span><text:span text:style-name="T31">PRIMERO.-</text:span><text:span text:style-name="T37"> </text:span><text:span text:style-name="T9">En uso de las competencias locales reconocidas por el artículo 106 de la Ley 7/1985, de 2 de abril, Reguladora de las Bases del Régimen Local y de conformidad con lo dispuesto en el artículo 20 en relación con los artículos 15 a 19 del Texto Refundido de la Ley Reguladora de las Haciendas Locales, aprobado por el Real Decreto Legislativo 2/2004, de 5 de marzo, (en adelante, TRLRHL) esta entidad considera necesario y oportuno establecer la tasa por utilización de las instalaciones culturales, que se recogerá en una Ordenanza fiscal reguladora de la misma.</text:span> </text:p>
      <text:p text:style-name="P50"><text:span text:style-name="T25">A tal efecto y en virtud de lo dispuesto en el artículo 25 del TRLRHL, todo acuerdo de establecimiento de tasas deberá adoptarse a la vista de un informe técnico-económico, en el que se ponga de manifiesto la previsible cobertura del coste que genera la prestación del citado servicio.</text:span> </text:p>
      <text:p text:style-name="P50"><text:span text:style-name="T9">Asimismo, según lo establecido en el artículo 20.1 de la Ley 8/1989, de 13 de abril de Tasas y Precios Públicos, t</text:span><text:span text:style-name="T30">oda propuesta de establecimiento de una nueva tasa deberá incluir, entre los antecedentes y estudios previos para su elaboración, una memoria económico-financiera sobre el coste o valor del recurso o actividad de que se trate y sobre la justificación de la cuantía de la tasa propuesta.</text:span> </text:p>
      <text:p text:style-name="P50"><text:span text:style-name="T72">SEGUNDO</text:span><text:span text:style-name="T24">.-</text:span><text:span text:style-name="T25"> En cuando al trámite de consulta pública previa que dispone el artículo 133.1 de la Ley 39/2015, de 1 de octubre, del Procedimiento Administrativo Común de las Administraciones Públicas, en el que se recoge que se recabará la opinión de los sujetos y de las organizaciones más representativas potencialmente afectados por la futura norma; el Tribunal Supremo, en su Sentencia de 31 de enero de 2023 (n.º de resolución: 108/2023), acerca de la necesi</text:span><text:span text:style-name="T22">dad del trámite de consulta previa, falla que no es exigible en los procedimientos de elaboración de ordenanzas fiscales municipales.</text:span> </text:p>
      <text:p text:style-name="P50"><text:span text:style-name="T72">TERCERO</text:span><text:span text:style-name="T24">.-</text:span><text:span text:style-name="T25"> El motivo que fundamenta la modificación de la tasa que se pretende acometer no es otro que, en aras del equilibrio económico y la autonomía y suficiencia</text:span><text:span text:style-name="T71"> financieras de esta entidad, actualizar el esquema básico de tributación e implementar la capacidad de consecución de recursos por parte de la entidad.</text:span> </text:p>
      <text:p text:style-name="P50"><text:span text:style-name="T25">El importe de la tasa no podrá exceder, en su conjunto, del coste real o previsible del servicio o actividad de que se trate o, en su defecto, el valor de la prestación recibida, de conformidad con el artículo 24.2 del TRLRHL.</text:span> </text:p>
      <text:p text:style-name="P50"><text:span text:style-name="T25">Para la determinación del coste real o previsible se tomarán en consideración los costes directos y costes indirectos inclusive los de carácter financiero, amortización del inmovilizado, así como los costes necesarios para garantizar el mantenimiento y desarrollo razonable del servicio o actividad.</text:span> </text:p>
      <text:p text:style-name="P50"><text:soft-page-break/><text:span text:style-name="T24">CUARTO.- </text:span><text:span text:style-name="T25">Para la determinación del coste real o previsible y conforme al artículo 24.2 del TRLRHL, se ha realizado un estudio de los gastos asociados al servicio y, más concretamente, de las tres instalaciones culturales más importantes, actualmente, en el municipio; las cuales son: Centro Cultural El Mocán (en el que se incluyen el Teatro y la sala de exposiciones), la Carpa de la Cultura de Arguineguín y el Edificio Polivalente de Arguineguín. Para ello se ha tenido en cuenta la amortización de las inversiones realizadas, los gastos de mantenimiento de las construcciones y se han estimado los suministros de agua y luz, siendo el resumen de costes los desglosados en la siguiente tabla:</text:span> </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column table:style-name="Table3.H"/>
        <table:table-column table:style-name="Table3.I"/>
        <table:table-row table:style-name="Table3.1">
          <table:table-cell table:style-name="Table3.A1" office:value-type="string">
            <text:p text:style-name="P17"/>
          </table:table-cell>
          <table:table-cell table:style-name="Table3.A1" office:value-type="string">
            <text:p text:style-name="P18"><text:span text:style-name="T24">Amortización</text:span> </text:p>
          </table:table-cell>
          <table:table-cell table:style-name="Table3.A1" office:value-type="string">
            <text:p text:style-name="P18"><text:span text:style-name="T24">Costes de<text:line-break/>mantenimiento</text:span> </text:p>
          </table:table-cell>
          <table:table-cell table:style-name="Table3.A1" office:value-type="string">
            <text:p text:style-name="P18"><text:span text:style-name="T24">Coste total anual</text:span> </text:p>
          </table:table-cell>
          <table:table-cell table:style-name="Table3.A1" office:value-type="string">
            <text:p text:style-name="P18"><text:span text:style-name="T24">Superficie (m²)</text:span> </text:p>
          </table:table-cell>
          <table:table-cell table:style-name="Table3.A1" office:value-type="string">
            <text:p text:style-name="P18"><text:span text:style-name="T24">/ m² / día</text:span> </text:p>
          </table:table-cell>
          <table:table-cell table:style-name="Table3.A1" office:value-type="string">
            <text:p text:style-name="P18"><text:span text:style-name="T24">Agua</text:span> </text:p>
          </table:table-cell>
          <table:table-cell table:style-name="Table3.A1" office:value-type="string">
            <text:p text:style-name="P18"><text:span text:style-name="T24">Electricidad</text:span> </text:p>
          </table:table-cell>
          <table:table-cell table:style-name="Table3.A1" office:value-type="string">
            <text:p text:style-name="P18"><text:span text:style-name="T24">Total</text:span> </text:p>
          </table:table-cell>
        </table:table-row>
        <table:table-row table:style-name="Table3.2">
          <table:table-cell table:style-name="Table3.A1" office:value-type="string">
            <text:p text:style-name="P19"><text:span text:style-name="T25">Teatro del Centro Cultural El Mocán.*</text:span> </text:p>
          </table:table-cell>
          <table:table-cell table:style-name="Table3.A1" table:number-rows-spanned="2" office:value-type="string">
            <text:p text:style-name="P21">77.743,78 </text:p>
          </table:table-cell>
          <table:table-cell table:style-name="Table3.A1" table:number-rows-spanned="2" office:value-type="string">
            <text:p text:style-name="P21">129.572,96 </text:p>
          </table:table-cell>
          <table:table-cell table:style-name="Table3.D2" table:number-rows-spanned="2" office:value-type="float" office:value="207316.74">
            <text:p text:style-name="P21">207316,74</text:p>
          </table:table-cell>
          <table:table-cell table:style-name="Table3.D2" office:value-type="float" office:value="431.322">
            <text:p text:style-name="P20"><text:span text:style-name="T25">431,32</text:span> </text:p>
          </table:table-cell>
          <table:table-cell table:style-name="Table3.D2" office:value-type="float" office:value="127.393718854637">
            <text:p text:style-name="P21">127,39</text:p>
          </table:table-cell>
          <table:table-cell table:style-name="Table3.D2" office:value-type="float" office:value="3.55813118617627">
            <text:p text:style-name="P21">3,56</text:p>
          </table:table-cell>
          <table:table-cell table:style-name="Table3.D2" office:value-type="float" office:value="12.8435011036788">
            <text:p text:style-name="P21">12,84</text:p>
          </table:table-cell>
          <table:table-cell table:style-name="Table3.D2" office:value-type="float" office:value="143.795351144492">
            <text:p text:style-name="P22">143,8</text:p>
          </table:table-cell>
        </table:table-row>
        <table:table-row table:style-name="Table3.2">
          <table:table-cell table:style-name="Table3.A1" office:value-type="string">
            <text:p text:style-name="P19"><text:span text:style-name="T25">Sala de exposiciones del Centro Cultural El Mocán.*</text:span> </text:p>
          </table:table-cell>
          <table:covered-table-cell/>
          <table:covered-table-cell/>
          <table:covered-table-cell/>
          <table:table-cell table:style-name="Table3.D2" office:value-type="float" office:value="179.06">
            <text:p text:style-name="P20"><text:span text:style-name="T25">179,06</text:span> </text:p>
          </table:table-cell>
          <table:table-cell table:style-name="Table3.D2" office:value-type="float" office:value="52.8865193477524">
            <text:p text:style-name="P21">52,89</text:p>
          </table:table-cell>
          <table:table-cell table:style-name="Table3.D2" office:value-type="float" office:value="1.47713070559054">
            <text:p text:style-name="P21">1,48</text:p>
          </table:table-cell>
          <table:table-cell table:style-name="Table3.D2" office:value-type="float" office:value="5.33188037620324">
            <text:p text:style-name="P21">5,33</text:p>
          </table:table-cell>
          <table:table-cell table:style-name="Table3.D2" office:value-type="float" office:value="59.6955304295462">
            <text:p text:style-name="P22">59,7</text:p>
          </table:table-cell>
        </table:table-row>
        <table:table-row table:style-name="Table3.2">
          <table:table-cell table:style-name="Table3.A1" office:value-type="string">
            <text:p text:style-name="P19"><text:span text:style-name="T25">La Carpa de Arguineguín (Plaza Pérez Galdós).</text:span> </text:p>
          </table:table-cell>
          <table:table-cell table:style-name="Table3.D2" office:value-type="float" office:value="11704.8354">
            <text:p text:style-name="P21">11704,84</text:p>
          </table:table-cell>
          <table:table-cell table:style-name="Table3.D2" office:value-type="float" office:value="19508.059">
            <text:p text:style-name="P21">19508,06</text:p>
          </table:table-cell>
          <table:table-cell table:style-name="Table3.D2" office:value-type="float" office:value="31212.8944">
            <text:p text:style-name="P21">31212,89</text:p>
          </table:table-cell>
          <table:table-cell table:style-name="Table3.D2" office:value-type="float" office:value="1160">
            <text:p text:style-name="P20"><text:span text:style-name="T25">1.160,00</text:span> </text:p>
          </table:table-cell>
          <table:table-cell table:style-name="Table3.D2" office:value-type="float" office:value="85.5147791780822">
            <text:p text:style-name="P21">85,51</text:p>
          </table:table-cell>
          <table:table-cell table:style-name="Table3.D2" office:value-type="float" office:value="5.2">
            <text:p text:style-name="P21">5,2</text:p>
          </table:table-cell>
          <table:table-cell table:style-name="Table3.D2" office:value-type="float" office:value="7.4681185160596">
            <text:p text:style-name="P21">7,47</text:p>
          </table:table-cell>
          <table:table-cell table:style-name="Table3.D2" office:value-type="float" office:value="98.1828976941418">
            <text:p text:style-name="P22">98,18</text:p>
          </table:table-cell>
        </table:table-row>
        <table:table-row table:style-name="Table3.2">
          <table:table-cell table:style-name="Table3.A1" office:value-type="string">
            <text:p text:style-name="P19"><text:span text:style-name="T25">Edificio Polivalente de Arguineguín.</text:span> </text:p>
          </table:table-cell>
          <table:table-cell table:style-name="Table3.D2" office:value-type="float" office:value="58692.1149">
            <text:p text:style-name="P21">58692,11</text:p>
          </table:table-cell>
          <table:table-cell table:style-name="Table3.D2" office:value-type="float" office:value="97820.1915">
            <text:p text:style-name="P21">97820,19</text:p>
          </table:table-cell>
          <table:table-cell table:style-name="Table3.D2" office:value-type="float" office:value="156512.3064">
            <text:p text:style-name="P21">156512,31</text:p>
          </table:table-cell>
          <table:table-cell table:style-name="Table3.D2" office:value-type="float" office:value="536.5">
            <text:p text:style-name="P20"><text:span text:style-name="T25">536,50</text:span> </text:p>
          </table:table-cell>
          <table:table-cell table:style-name="Table3.D2" office:value-type="float" office:value="428.800839452055">
            <text:p text:style-name="P21">428,8</text:p>
          </table:table-cell>
          <table:table-cell table:style-name="Table3.D2" office:value-type="float" office:value="5.2">
            <text:p text:style-name="P21">5,2</text:p>
          </table:table-cell>
          <table:table-cell table:style-name="Table3.D2" office:value-type="float" office:value="61.23136275">
            <text:p text:style-name="P21">61,23</text:p>
          </table:table-cell>
          <table:table-cell table:style-name="Table3.D2" office:value-type="float" office:value="495.232202202055">
            <text:p text:style-name="P22">495,23</text:p>
          </table:table-cell>
        </table:table-row>
        <table:table-row table:style-name="Table3.6">
          <table:table-cell table:style-name="Table3.A1" table:number-columns-spanned="9" office:value-type="string">
            <text:p text:style-name="P23">* Superficie total del Centro Cultural = 1.912,07 m² </text:p>
          </table:table-cell>
          <table:covered-table-cell/>
          <table:covered-table-cell/>
          <table:covered-table-cell/>
          <table:covered-table-cell/>
          <table:covered-table-cell/>
          <table:covered-table-cell/>
          <table:covered-table-cell/>
          <table:covered-table-cell/>
        </table:table-row>
      </table:table>
      <text:p text:style-name="P50"><text:span text:style-name="T25">En relación con el coste de amortización se ha calculado mediante el coeficiente lineal máximo para edificios y otras construcciones, el cual es del 3,00 %; mientras que los costes de mantenimiento suponen un 5,00 % del valor de las construcciones, ambos calculados anualmente. En cuanto a los suministros de agua y electricidad, se han estimado en base a la información disponible, metros cúbicos consumidos, y en el caso de la electricidad, se ha tenido en cuenta la subida de los precios.</text:span> </text:p>
      <text:p text:style-name="P50"><text:span text:style-name="T72">QUINTO.-</text:span><text:span text:style-name="T74"> </text:span><text:span text:style-name="T73">Una vez determinado el coste del servicio, deberá procederse a fijar la cuantía de las tasas. </text:span><text:span text:style-name="T25">Como recoge el TRLRHL, el importe de las tasas por la prestación de un servicio o por la realización de una actividad debe cumplir el principio de equivalencia, de manera que no podrá exceder, en su conjunto, del coste real o previsible del servicio o actividad de que se trate o, en su defecto, del valor de la prestación recibida, verificándose la siguiente premisa:</text:span> </text:p>
      <text:p text:style-name="P50"/>
      <table:table table:name="Table5" table:style-name="Table5">
        <table:table-column table:style-name="Table5.A"/>
        <table:table-row>
          <table:table-cell table:style-name="Table5.A1" office:value-type="string">
            <text:p text:style-name="P24"><text:span text:style-name="T25">COSTE PREVISTO</text:span> </text:p>
            <text:p text:style-name="P24"><text:span text:style-name="T25">&gt;= 1</text:span> </text:p>
            <text:p text:style-name="P24"><text:span text:style-name="T25">INGRESO PREVISTO</text:span> </text:p>
          </table:table-cell>
        </table:table-row>
      </table:table>
      <text:p text:style-name="P50"><text:span text:style-name="T25">Considerando el estudio de los costes del servicio, cumpliendo con el principio de equivalencia, pues en caso de darse una prestación o realización del total de unidades de servicio previstas, la recaudación de la misma nunca superará su coste de ejecución, y considerando las tasas establecidas por los municipios cercanos, la tasa se fija en las siguientes cuantías:</text:span> </text:p>
      <table:table table:name="Table6" table:style-name="Table6">
        <table:table-column table:style-name="Table6.A"/>
        <table:table-column table:style-name="Table6.B"/>
        <table:table-row>
          <table:table-cell table:style-name="Table6.A1" office:value-type="string">
            <text:p text:style-name="P25"><text:span text:style-name="T24">Concepto</text:span> </text:p>
          </table:table-cell>
          <table:table-cell table:style-name="Table6.A1" office:value-type="string">
            <text:p text:style-name="P24"><text:span text:style-name="T24">Importe (euros) / día</text:span> </text:p>
          </table:table-cell>
        </table:table-row>
        <table:table-row>
          <table:table-cell table:style-name="Table6.A1" office:value-type="string">
            <text:p text:style-name="P26"><text:span text:style-name="T25">Sala de exposiciones del Centro Cultural El Mocán.</text:span> </text:p>
          </table:table-cell>
          <table:table-cell table:style-name="Table6.A1" office:value-type="string">
            <text:p text:style-name="P27"><text:span text:style-name="T25">15,00 euros</text:span> </text:p>
          </table:table-cell>
        </table:table-row>
        <table:table-row>
          <table:table-cell table:style-name="Table6.A1" office:value-type="string">
            <text:p text:style-name="P26"><text:span text:style-name="T25">Teatro del Centro Cultural El Mocán.</text:span> </text:p>
          </table:table-cell>
          <table:table-cell table:style-name="Table6.A1" office:value-type="string">
            <text:p text:style-name="P27"><text:span text:style-name="T25">140,00 euros</text:span> </text:p>
          </table:table-cell>
        </table:table-row>
        <table:table-row>
          <table:table-cell table:style-name="Table6.A1" office:value-type="string">
            <text:p text:style-name="P26"><text:span text:style-name="T25">La Carpa de Arguineguín (Plaza Pérez Galdós).</text:span> </text:p>
          </table:table-cell>
          <table:table-cell table:style-name="Table6.A1" office:value-type="string">
            <text:p text:style-name="P27"><text:span text:style-name="T25">95,00 euros</text:span> </text:p>
          </table:table-cell>
        </table:table-row>
        <table:table-row>
          <table:table-cell table:style-name="Table6.A1" office:value-type="string">
            <text:p text:style-name="P26"><text:span text:style-name="T25">Edificio Polivalente de Arguineguín.</text:span> </text:p>
          </table:table-cell>
          <table:table-cell table:style-name="Table6.A1" office:value-type="string">
            <text:p text:style-name="P27"><text:span text:style-name="T25">140,00 euros</text:span> </text:p>
          </table:table-cell>
        </table:table-row>
        <table:table-row>
          <table:table-cell table:style-name="Table6.A1" office:value-type="string">
            <text:p text:style-name="P26"><text:span text:style-name="T25">Otras instalaciones.</text:span> </text:p>
          </table:table-cell>
          <table:table-cell table:style-name="Table6.A1" office:value-type="string">
            <text:p text:style-name="P27"><text:span text:style-name="T25">15,00 euros</text:span> </text:p>
          </table:table-cell>
        </table:table-row>
      </table:table>
      <text:p text:style-name="P74"><text:soft-page-break/><text:span text:style-name="T52">Asimismo, se ha fijado como fianza la cuantía de 100,00 euros, como garantía a la reposición de posibles daños o incumplimiento de lo previsto en la Ordenanza. En el caso de que no se apreciaran daños o incumplimientos se procedería a su devolución.</text:span> </text:p>
      <text:p text:style-name="P75"><text:span text:style-name="T42">SEXTO.-</text:span><text:span text:style-name="T44"> </text:span><text:span text:style-name="T30">En atención al artículo 22.2.d) y e) de la Ley 7/1985, de 2 de abril, Reguladora de las Bases del Régimen Local, el órgano competente para la aprobación de las ordenanzas y para la determinación de los recursos propios de carácter tributario,es el Pleno</text:span></text:p>
      <text:p text:style-name="P75"/>
      <text:p text:style-name="P75"/>
      <text:p text:style-name="P76"><text:span text:style-name="T86">Siendo aportado como Anexo del precedente informe técnico-económico, el Borrador de la </text:span><text:span text:style-name="T87">«</text:span><text:span text:style-name="T88">ORDENANZA FISCAL REGULADORA DE LA TASA POR UTILIZACIÓN DE LAS INSTALACIONES CULTURALES</text:span><text:span text:style-name="T87">». </text:span></text:p>
      <text:p text:style-name="P76"><text:span text:style-name="T87"/></text:p>
      <text:p text:style-name="P76"><text:span text:style-name="T87"/></text:p>
      <text:p text:style-name="P72"><text:span text:style-name="T64">Con fecha de </text:span><text:span text:style-name="T63">21 de noviembre de 2023</text:span><text:span text:style-name="T64">, Doña </text:span><text:span text:style-name="T61">Ivonne Rodríguez García, Letrada adscrita a la Unidad Administrativa de Asesoría Jurídica</text:span><text:span text:style-name="T64">, emite </text:span><text:span text:style-name="T63">informe jurídico</text:span><text:span text:style-name="T64">, con nota de conformidad del Secretario General de la Corporación, con el siguiente tenor literal: </text:span></text:p>
      <text:p text:style-name="P52"><text:span text:style-name="T24">&lt;&lt;CONSIDERACIONES JURÍDICAS</text:span> </text:p>
      <text:p text:style-name="P53"><text:span text:style-name="T2">PRIMERA.-</text:span> <text:span text:style-name="T69">Resulta de aplicación la siguiente </text:span><text:span text:style-name="T67">legislación</text:span><text:span text:style-name="T69">: </text:span></text:p>
      <text:list xml:id="list2602717212803948375" text:style-name="L39">
        <text:list-item>
          <text:p text:style-name="P58"><text:span text:style-name="T9">Ley 7/1985, de 2 de abril, Reguladora de las Bases del Régimen Local (en adelante, LRBRL)</text:span> </text:p>
        </text:list-item>
        <text:list-item>
          <text:p text:style-name="P65"><text:span text:style-name="T9">Ley 39/2015, de 1 de octubre, del Procedimiento Administrativo Común de las Administraciones Públicas (en adelante, LPACAP).</text:span> </text:p>
        </text:list-item>
        <text:list-item>
          <text:p text:style-name="P65"><text:span text:style-name="T9">Ley 40/2015, de 1 de octubre, de Régimen Jurídico del Sector Público (en adelante, LRJSP)</text:span> </text:p>
        </text:list-item>
        <text:list-item>
          <text:p text:style-name="P69">Ley 33/2003, de 3 de noviembre, del Patrimonio de las Administraciones Públicas (en adelante, LPAP). </text:p>
        </text:list-item>
        <text:list-item>
          <text:p text:style-name="P65"><text:span text:style-name="T30">Ley 8/1989, de 13 de abril, de Tasas y Precios Públicos (en adelante, LTPP)</text:span> </text:p>
        </text:list-item>
        <text:list-item>
          <text:p text:style-name="P70">Ley 58/2003, de 17 de diciembre, General Tributaria (en adelante, LGT). </text:p>
        </text:list-item>
        <text:list-item>
          <text:p text:style-name="P58"><text:span text:style-name="T9">Real Decreto 2568/1986, de 28 de noviembre, por el que se aprueba el Reglamento de Organización, Funcionamiento y Régimen Jurídico de las Entidades Locales (en adelante, ROF)</text:span> </text:p>
        </text:list-item>
        <text:list-item>
          <text:p text:style-name="P66"><text:span text:style-name="T6">Real decreto legislativo 781/1986 de 18 de abril, por el que se aprueba el texto refundido de las disposiciones legales vigentes en materia de régimen local (en adelante, TRRL)</text:span> </text:p>
        </text:list-item>
        <text:list-item>
          <text:p text:style-name="P65"><text:span text:style-name="T25">Real Decreto Legislativo 2/2004, de 5 de marzo, por el que se aprueba el texto refundido de la Ley Reguladora de las Haciendas Locales (en adelante, LRHL)</text:span> </text:p>
        </text:list-item>
        <text:list-item>
          <text:p text:style-name="P67">Real Decreto 128/2018, de 16 de marzo, por el que se regula el Régimen Jurídico de los Funcionarios de la Administración Local de carácter nacional (en adelante, RD 128/2018). </text:p>
        </text:list-item>
        <text:list-item>
          <text:p text:style-name="P65"><text:span text:style-name="T25">Reglamento Orgánico Municipal (en adelante, ROM).</text:span> </text:p>
        </text:list-item>
      </text:list>
      <text:p text:style-name="P55"><text:span text:style-name="T23">SEGUNDA.</text:span><text:span text:style-name="T21">- Los artículos 4.1.a) de la LRBRL y 55 de la TRRL reconocen a los Municipios, en su calidad de Administraciones Públicas y dentro de la esfera de sus competencias, la potestad reglamentaria y de autoorganización.</text:span> </text:p>
      <text:p text:style-name="P53">Igualmente, conforme a los artículo 4.1.b) de la LRBRL y 4 de la LGT, las Entidades locales tienen potestad tributaria, pudiendo establecer y exigir tributos, de acuerdo con la Constitución y las leyes. </text:p>
      <text:p text:style-name="P53">Preceptuándose, en el artículo 106.2 de la LRBRL, que &lt;&lt;la potestad reglamentaria de las entidades locales en materia tributaria se ejercerá a través de Ordenanzas fiscales reguladoras de sus tributos propios y de Ordenanzas generales de gestión, recaudación e inspección. Las Corporaciones locales podrán emanar disposiciones interpretativas y aclaratorias de las mismas&gt;&gt;. </text:p>
      <text:p text:style-name="P50"><text:span text:style-name="T9">Mientras que, conforme al artículo 7 de la LGT, se reconoce como fuente del ordenamiento tributario &lt;&lt;</text:span><text:span text:style-name="T12">las disposiciones reglamentarias dictadas en desarrollo de las normas anteriores y, específicamente en el ámbito tributario local, por las correspondientes ordenanzas fiscales&gt;&gt;.</text:span> </text:p>
      <text:p text:style-name="P50"><text:soft-page-break/><text:span text:style-name="T25">Entendiéndose por tributos, conforme al artículo 2.1 de la LGT, &lt;&lt;los ingresos públicos que </text:span><text:span text:style-name="T9">consisten en prestaciones pecuniarias exigidas por una Administración pública como consecuencia de la realización del supuesto de hecho al que la ley vincula el deber de contribuir, </text:span><text:span text:style-name="T10">con el fin primordial de obtener los ingresos necesarios para el sostenimiento de los gastos públicos</text:span><text:span text:style-name="T9">.&gt;&gt;</text:span> </text:p>
      <text:p text:style-name="P47">Y específicamente, las tasas como &lt;&lt;los tributos cuyo hecho imponible consiste en la utilización privativa o el aprovechamiento especial del dominio público, la prestación de servicios o la realización de actividades en régimen de derecho público que se refieran, afecten o beneficien de modo particular al obligado tributario, cuando los servicios o actividades no sean de solicitud o recepción voluntaria para los obligados tributarios o no se presten o realicen por el sector privado&gt;&gt;. </text:p>
      <text:p text:style-name="P50"><text:span text:style-name="T9">En este caso concreto, se proyecta una Ordenanza fiscal reguladora de la tasa por utilización de las instalaciones culturales municipales que, en términos de la Memoria económica-financiera, «en aras del equilibrio económico y la autonomía y suficiencia financieras de esta entidad, actualizar el esquema básico de tributación e</text:span><text:span text:style-name="T10"> implementar la capacidad de consecución de recursos por parte de la entidad</text:span><text:span text:style-name="T9">».</text:span> </text:p>
      <text:p text:style-name="P47">Pudiendo entenderse, además, que la misma se enmarca dentro de las competencias municipales relativas a la promoción de la cultura y equipamientos culturales (artículo 25.2.m LRBRL). </text:p>
      <text:p text:style-name="P53">De manera que, en el ámbito competencial, no concurre óbice para la aprobación del texto sometido a consideración jurídica. </text:p>
      <text:p text:style-name="P55"><text:span text:style-name="T7">TERCERA.- </text:span><text:span text:style-name="T6">En cuanto al contenido de la proyectada Ordenanza Fiscal, la misma deberá contener como mínimo los siguientes extremos (artículo 16 LRHL): </text:span></text:p>
      <text:list xml:id="list1436213327582610216" text:style-name="L53">
        <text:list-item>
          <text:p text:style-name="P59"><text:span text:style-name="T25">Determinación del hecho imponible (artículo 2 de la Ordenanza)</text:span> </text:p>
        </text:list-item>
        <text:list-item>
          <text:p text:style-name="P59"><text:span text:style-name="T9">Determinación del </text:span><text:span text:style-name="T25">sujeto pasivo </text:span><text:span text:style-name="T9">(artículo 3 de la Ordenanza)</text:span> </text:p>
        </text:list-item>
        <text:list-item>
          <text:p text:style-name="P59"><text:span text:style-name="T9">Determinación de los</text:span><text:span text:style-name="T71"> </text:span><text:span text:style-name="T25">responsables </text:span><text:span text:style-name="T9">(artículo 4 de la Ordenanza)</text:span> </text:p>
        </text:list-item>
        <text:list-item>
          <text:p text:style-name="P59"><text:span text:style-name="T25">Exenciones, reducciones y bonificaciones </text:span><text:span text:style-name="T9">(artículo 5 de la Ordenanza)</text:span> </text:p>
        </text:list-item>
        <text:list-item>
          <text:p text:style-name="P59"><text:span text:style-name="T9">Determinación de</text:span><text:span text:style-name="T71"> </text:span><text:span text:style-name="T25">base imponible y liquidable (No consta)</text:span> </text:p>
        </text:list-item>
        <text:list-item>
          <text:p text:style-name="P59"><text:span text:style-name="T9">Determinación del </text:span><text:span text:style-name="T25">tipo de gravamen o cuota tributaria </text:span><text:span text:style-name="T9">(artículo 6 de la Ordenanza)</text:span> </text:p>
        </text:list-item>
        <text:list-item>
          <text:p text:style-name="P59"><text:span text:style-name="T9">Determinación del</text:span><text:span text:style-name="T71"> </text:span><text:span text:style-name="T25">período impositivo y devengo (artículo 7 de la Ordenanza)</text:span> </text:p>
        </text:list-item>
        <text:list-item>
          <text:p text:style-name="P59"><text:span text:style-name="T25">Los regímenes de declaración y de ingreso (No consta, artículo 7 de la Ordenanza)</text:span> </text:p>
        </text:list-item>
        <text:list-item>
          <text:p text:style-name="P59"><text:span text:style-name="T25">Las fechas de su aprobación y del comienzo de su aplicación (No consta, Disposición Final de la Ordenanza).</text:span> </text:p>
        </text:list-item>
      </text:list>
      <text:p text:style-name="P50"><text:span text:style-name="T25">Una vez detallado el contenido de la Ordenanza, proceden hacer una serie de observaciones:</text:span> </text:p>
      <text:p text:style-name="P50"><text:span text:style-name="T25">En primer lugar y, con carácter previo al contenido mínimo exigido por la LRHL, procede remitirnos al artículo 129.1 de la LPACAP, conforme al cual, &lt;&lt;en el ejercicio de la iniciativa legislativa y la potestad reglamentaria, las Administraciones Públicas actuarán de acuerdo con los </text:span><text:span text:style-name="T27">principios de necesidad, eficacia, proporcionalidad, seguridad jurídica, transparencia, y eficiencia</text:span><text:span text:style-name="T25">. En la </text:span><text:span text:style-name="T27">exposición de motivos o en el preámbulo,</text:span><text:span text:style-name="T25"> según se trate, respectivamente, de anteproyectos de ley o de proyectos de reglamento, quedará suficientemente </text:span><text:span text:style-name="T27">justificada su adecuación a dichos principios</text:span><text:span text:style-name="T25">&gt;&gt;.</text:span> </text:p>
      <text:p text:style-name="P53">De manera que, en la Exposición de Motivos de la Ordenanza deberá justificarse, al menos, sucintamente las razones que han motivado su elaboración, así como la idoneidad y oportunidad de la misma para la consecución de los intereses municipales. </text:p>
      <text:p text:style-name="P50"><text:span text:style-name="T25">Dicho esto y, al tenor de la redacción de la Ordenanza, resultan suficientemente justificados los principios de buena regulación.</text:span> </text:p>
      <text:p text:style-name="P50"><text:span text:style-name="T25">En segundo lugar, la determinación del hecho imponible resulta conforme a lo establecido en el artículo 20 de la LRHL puesto que, en todo caso, &lt;&lt;tendrán la consideración de tasas las prestaciones patrimoniales que establezcan las entidades locales por: A) La utilización privativa o el aprovechamiento especial del dominio público local ()&gt;&gt;.</text:span> </text:p>
      <text:p text:style-name="P53">En este caso concreto, se grava el uso privativo de las instalaciones culturales del Municipio, entendiéndose como tal, &lt;&lt;el que determina la ocupación de una porción del dominio público, de modo que se limita o excluye la utilización del mismo por otros interesados&gt;&gt; (artículo 85 de la LPAP). </text:p>
      <text:p text:style-name="P53">En tercer lugar, la concreción de los sujetos pasivos y responsables resulta acorde a lo establecido en los artículos 23 de la LRHL y 36,41-43 de la LGP. </text:p>
      <text:p text:style-name="P53">En cuarto lugar, no concurriendo uno de los supuestos de exención recogidos en el artículo 21 de la LRHL (numerus clausus), el artículo 5 de la Ordenanza, en consonancia con el artículo 9 de la LRHL, no contempla beneficio tributario alguno. Limitándose a incorporar una mera remisión a las que puedan venir establecidas &lt;&lt;en normas con rango de Ley o los derivados de la aplicación de los Tratados Internacionales&gt;&gt;. </text:p>
      <text:p text:style-name="P55"><text:span text:style-name="T21">En quinto lugar, sobre el extremo referido en la letra e), cabe remitirnos al artículo 19 de la LTPP relativo a lose elementos cuantitativos de la tasa y, conforme al cual, &lt;&lt;la </text:span><text:span text:style-name="T12">cuota </text:span><text:soft-page-break/><text:span text:style-name="T12">tributaria </text:span><text:span text:style-name="T11">podrá consistir en una cantidad fija señalada al efecto</text:span><text:span text:style-name="T12">, determinarse en función de un tipo de gravamen aplicable sobre elementos cuantitativos que sirvan de base imponible o establecerse conjuntamente por ambos procedimientos&gt;&gt;. </text:span></text:p>
      <text:p text:style-name="P54">En este caso concreto y, en atención al artículo 6 de la Ordenanza, se ha optado por la determinación de una cantidad fija. Lo cual, justifica la falta de inclusión en el texto de base imponible y liquidable. </text:p>
      <text:p text:style-name="P55"><text:span text:style-name="T6">En sexto lugar y, en relación al devengo, si bien el artículo 7 de la Ordenanza reproduce sustancialmente el contenido del artículo 26.1.b) de la LRHL, al especificar que la tasa se devenga y nace la obligación de contribuir cuando se presente la solicitud que inicie la actuación o la tramitación del correspondiente expediente, omite la salvedad de </text:span><text:span text:style-name="T21">&lt;&lt;que no se realizará o tramitará sin que se haya efectuado el pago correspondiente&gt;&gt;. </text:span></text:p>
      <text:p text:style-name="P53">Estableciendo, sin embargo, que el abono se producirá, con posterioridad a la resolución estimatoria de la solicitud y antes de la utilización de las instalaciones municipales. </text:p>
      <text:p text:style-name="P53">Dicho ésto, si bien no existe previsión expresa sobre el régimen de declaración, del contenido del referido artículo 7 de la Ordenanza, se excluye el régimen de autoliquidación de la tasa. Concretamente, la resolución que resuelva la solicitud del uso de las instalaciones determinará el importe total de la tasa a abonar. </text:p>
      <text:p text:style-name="P53">En último lugar, si bien la &lt;&lt;fecha de su aprobación y comienzo de su aplicación&gt;&gt; no podrá concretarse, justamente, hasta la aprobación de la Ordenanza, la Disposición Final de la misma determina que el texto que, en su momento se apruebe, entrará en vigor al día siguiente de su publicación oficial. </text:p>
      <text:p text:style-name="P53">Al respecto, resulta de interés el artículo 107.1 de la LRBRL, conforme al cual, &lt;&lt;las ordenanzas fiscales reguladoras de los tributos locales comenzarán a aplicarse en el momento de su publicación definitiva en Boletín Oficial de la provincia o, en su caso, de la Comunidad Autónoma uniprovincial, <text:span text:style-name="T66">salvo que en la mismas se señale otra fecha</text:span>&gt;&gt;. </text:p>
      <text:p text:style-name="P53">Por su parte, el artículo 111 del mismo texto legal, dispone que «los <text:span text:style-name="T34">acuerdos de establecimiento, supresión y ordenación de tributos locales, así como las modificaciones de las correspondientes Ordenanzas fiscales, serán aprobados, publicados y entrarán en vigor, de acuerdo con lo dispuesto en las normas especiales reguladoras de la Imposición y Ordenación de tributos locales, </text:span><text:span text:style-name="T36">sin que les sea de aplicación lo previsto en el artículo 70.2 en relación con el 65.2, ambos de la presente Ley</text:span><text:span text:style-name="T34">». </text:span></text:p>
      <text:p text:style-name="P48">Especificándose, en el artículo 17.4 de la LRHL, que las Ordenanzas o modificaciones de las mismas no entrarán en vigor hasta su publicación oficial. </text:p>
      <text:p text:style-name="P48">De manera que, no resultando exigible la vocatio legis prevista en los artículos 65.2 y 70.2 de la LRBRL, la propia Ordenanza podrá señalar un plazo distinto para su entrada en vigor. </text:p>
      <text:p text:style-name="P53">Al tenor de lo expuesto y, respecto al contenido, no se aprecia óbice para la aprobación del texto proyectado. </text:p>
      <text:p text:style-name="P50"><text:span text:style-name="T8">CUARTA.- </text:span><text:span text:style-name="T9">En cuanto a los trámites realizados, hasta la redacción del presente informe proceden las siguientes observaciones.</text:span> </text:p>
      <text:p text:style-name="P55"><text:span text:style-name="T23">I) </text:span><text:span text:style-name="T21">La </text:span><text:span text:style-name="T26">idoneidad y necesidad</text:span><text:span text:style-name="T21"> de aprobar la ordenanza fiscal resulta, oportunamente justificada en el </text:span><text:span text:style-name="T6">informe técnico-económico referido en el Antecedente II del presente. </text:span></text:p>
      <text:p text:style-name="P50"><text:span text:style-name="T24">II) </text:span><text:span text:style-name="T25">En cuanto al trámite de </text:span><text:span text:style-name="T27">consulta pública previa</text:span><text:span text:style-name="T25">, dispone el artículo 133.1 de la LPACAP que «con carácter previo a la elaboración </text:span><text:span text:style-name="T30">del proyecto o anteproyecto de ley o de reglamento, se sustanciará una consulta pública, a través del portal web de la Administración competente en la que se recabará la opinión de los sujetos y de las organizaciones más representativas potencialmente afectados por la futura norma acerca de:</text:span> </text:p>
      <text:p text:style-name="P56"><text:span text:style-name="T52">a) Los problemas que se pretenden solucionar con la iniciativa.</text:span> </text:p>
      <text:p text:style-name="P56"><text:span text:style-name="T52">b) La necesidad y oportunidad de su aprobación.</text:span> </text:p>
      <text:p text:style-name="P56"><text:span text:style-name="T52">c) Los objetivos de la norma.</text:span> </text:p>
      <text:p text:style-name="P56"><text:span text:style-name="T52">d) Las posibles soluciones alternativas regulatorias y no regulatorias»</text:span> </text:p>
      <text:p text:style-name="P50"><text:span text:style-name="T25">Estableciéndose, en el apartado cuarto del precedente precepto, que &lt;&lt;podrá prescindirse de los trámites de consulta, audiencia e información públicas previstos en este artículo en el caso de </text:span><text:span text:style-name="T27">normas </text:span><text:span text:style-name="T25">presupuestarias u organizativas de la Administración General del Estado, la Administración autonómica, la </text:span><text:span text:style-name="T27">Administración local </text:span><text:span text:style-name="T25">o de las </text:span><text:soft-page-break/><text:span text:style-name="T25">organizaciones dependientes o vinculadas a éstas, o cuando concurran razones graves de interés público que lo justifiquen.</text:span> </text:p>
      <text:p text:style-name="P50"><text:span text:style-name="T25">Cuando la propuesta normativa </text:span><text:span text:style-name="T27">no tenga un impacto significativo en la actividad económica, no imponga obligaciones relevantes a los destinatarios o regule aspectos parciales de una materia</text:span><text:span text:style-name="T25">, podrá omitirse la consulta pública regulada en el apartado primero. Si la normativa reguladora del ejercicio de la iniciativa legislativa o de la potestad reglamentaria por una Administración prevé la tramitación urgente de estos procedimientos, la eventual excepción del trámite por esta circunstancia se ajustará a lo previsto en aquella&gt;&gt;.</text:span> </text:p>
      <text:p text:style-name="P50"><text:span text:style-name="T25">Por su parte, la Disposición Adicional Primera de la LPACAP, dispone que «</text:span><text:span text:style-name="T30">1. Los procedimientos administrativos regulados en leyes especiales por razón de la materia respecto a éstos, por lo dispuesto en dichas leyes especiales </text:span><text:span text:style-name="T32">que no exijan alguno de los trámites previstos en esta Ley o regulen trámites adicionales o distintos se regirán,</text:span><text:span text:style-name="T30">.</text:span> </text:p>
      <text:p text:style-name="P56"><text:span text:style-name="T52">2. Las siguientes actuaciones y procedimientos </text:span><text:span text:style-name="T53">se regirán por su normativa específica</text:span><text:span text:style-name="T52"> y supletoriamente por lo dispuesto en esta Ley:</text:span> </text:p>
      <text:p text:style-name="P56"><text:span text:style-name="T30">a) Las actuaciones y procedimientos de a</text:span><text:span text:style-name="T32">plicación de los tributos en materia tributaria</text:span><text:span text:style-name="T37"> </text:span><text:span text:style-name="T30">y aduanera, así como su revisión en vía administrativa.(...)».</text:span> </text:p>
      <text:p text:style-name="P55"><text:span text:style-name="T21">E</text:span><text:span text:style-name="T29">n este contexto, la </text:span><text:span text:style-name="T21">Sentencia del Tribunal Supremo n.º 108/2023, de 31 de enero de 2023 (rec. 4791/2021), se pronuncia, en los siguientes términos: «() Por tanto, no ofrece duda la relación de ley especial por razón de la materia, frente a la regulación general de la potestad reglamentaria local, contenida en la legislación de régimen local. Esta condición de procedimiento establecido por una ley especial por razón de la materia, al amparo de la Disposición Adicional Primera, 1ª LPAC, </text:span><text:span text:style-name="T26">determina que sean de aplicación las normas específicas del procedimiento de elaboración de ordenanzas fiscales, contenidas actualmente en el art. 17 del Real Decreto Legislativo 2/2004, de 5 de marzo, por el que se aprueba el texto refundido de la Ley Reguladora de las Haciendas Locales</text:span><text:span text:style-name="T21"> (TRLHL), </text:span><text:span text:style-name="T26">tanto respecto a la no exigencia de trámites previstos en la LPAC, como es la consulta pública previa del art. 133.1 LPAC</text:span><text:span text:style-name="T21">, como respecto a los tramites adicionales o distintos que se prevén en el TRLHL. Por lo demás, es de reseñar que las reglas procedimentales del art. 17 del TRLHL establecen en sí mismas un procedimiento completo que resulta aplicable por efecto de la ley especial por razón de la materia, sin que pueda considerarse, en modo alguno, que resulte necesario acudir a ninguna norma supletoria, ex art. 149.3 CE, para completar la regulación del procedimiento, por lo que tampoco por esta vía puede ser de aplicación la regulación contenida en el art. 133.1 LPAC. </text:span></text:p>
      <text:p text:style-name="P50"><text:span text:style-name="T25">Por último, no está de mas recordar que la potestad tributaria local no es una potestad originaria, sino derivada ( art. 133.2 CE), que requiere del previo ejercicio por el Estado de la potestad originaria para crear y establecer tributos locales ( art. 133.1 CE), que pueden ser obligatorios o potestativos, pero que, en todo caso, son creados y regulados -con mayor o menor exhaustividad dependiendo de su carácter facultativo u obligatorio- mediante el ejercicio de una potestad normativa que habilita los elementos esenciales de tributo, sin perjuicio del limitado ámbito de ejercicio de la potestad reglamentaria que en este ámbito tributario corresponde a las Entidades Locales. De ahí que el sentido y alcance de la consulta pública previa a la elaboración del proyecto de norma reglamentaria, que es lo singular y propio de la consulta pública previa del art. 133.1 LPAC no se acomode, en la concisa y genérica forma que dispone el primer inciso del art. 133.1 de la LPAC, a las características de la participación pública en el procedimiento de elaboración de la ordenanza fiscal en el ámbito local,</text:span><text:span text:style-name="T27"> pues esta iniciativa de ordenanza fiscal debe partir, en todo caso, de un conjunto de elementos normativos que resultan previamente impuestos, bien que con extensión variable, por la ley estatal.</text:span><text:span text:style-name="T25"> Lo expuesto aconseja que la loable finalidad de robustecer los mecanismos de participación ciudadana en la elaboración de ordenanzas fiscales se acometa, si se estimase necesaria reformar los mecanismos de participación pública ciudadana, mediante la oportuna reforma de esta legislación que es especial por razón de la materia, atendiendo a la singular conformación del ejercicio de la potestad reglamentaria local en materia fiscal».</text:span> </text:p>
      <text:p text:style-name="P53">En el presente caso, tal y como se justifica en el informe económico-financiero, con fundamento en el precedente pronunciamiento judicial, «no es exigible en los procedimiento de elaboración de ordenanzas fiscales municipales». </text:p>
      <text:p text:style-name="P50"><text:span text:style-name="T25">Por lo tanto, en el presente expediente, resulta suficientemente motivada la omisión de este trámite, no siendo óbice, consiguientemente, para la aprobación inicial del texto proyectado.</text:span> </text:p>
      <text:p text:style-name="P50"><text:span text:style-name="T24">III) </text:span><text:span text:style-name="T25">En relación a los informes preceptivos previos al Dictamen de la Comisión Informativa, señala el artículo 173.2 del ROF que los mismos deberán señalar la </text:span><text:soft-page-break/><text:span text:style-name="T25">legislación en cada caso aplicable y la adecuación a la misma de los acuerdos en proyecto.</text:span> </text:p>
      <text:p text:style-name="P53">Dicho esto, conforme al artículo 212 del ROM, la emisión de informe de legalidad previo y preceptivo de la Asesoría Jurídica viene determinado tanto por la solicitud de Alcaldía (Véase Antecedente I) como por el objeto del informe (ordenanza). Dándose cumplimiento a este trámite, mediante el presente. </text:p>
      <text:p text:style-name="P50"><text:span text:style-name="T25">Asimismo, al tenor del artículo 3.3. d) del RD 128/2018, la función de asesoramiento legal preceptivo del Secretario comprenderá emitir informe previo, en todo caso, en los supuestos de: &lt;&lt;1º. </text:span><text:span text:style-name="T10">Aprobación o modificación de Ordenanzas</text:span><text:span text:style-name="T9">, Reglamentos y Estatutos rectores de Organismos Autónomos, Sociedades Mercantiles, Fundaciones, Mancomunidades, Consorcios u otros Organismos Públicos adscritos a la Entidad Local&gt;&gt;.</text:span> </text:p>
      <text:p text:style-name="P50"><text:span text:style-name="T25">Considerándose evacuado dicho trámite, en su caso, de emitirse por Secretaria nota de conformidad, en relación con el presente informe jurídico (artículos 3.4 del RD 128/2018 y 208.3 del ROM).</text:span> </text:p>
      <text:p text:style-name="P53">En cuanto a la procedencia de informe de Intervención General, la aprobación de la presente ordenanza, que no exige de mayoría especial, no se encuentra comprendida en el listado establecido en el artículo 4 del RD 128/2018. </text:p>
      <text:p text:style-name="P53">No previéndose, tampoco, en el artículo 17 de la LRHL relativo a la «elaboración, publicación y publicidad de las ordenanzas fiscales», la emisión de informe, por parte de la Intervención General. </text:p>
      <text:p text:style-name="P53">Mientras que, conforme a los artículos 214 de la LRHL y 133.h) de la LRBRL, la Intervención General fiscalizará todos los actos, documentos o expedientes susceptibles de producir derechos u obligaciones de contenido económico para la Corporación. </text:p>
      <text:p text:style-name="P50"><text:span text:style-name="T25">Respecto a este último extremo, cabe traer a colación el Informe emitido por la Intervención General de la Corporación, con fecha de 30/11/2018 y con ocasión de la solicitud de informe sobre «la modificación de la Ordenanza Fiscal reguladora de la Tasa por la Recogida de Basura y Tratamiento de Residuos», en el cual, se concluye que «no requiere de informe de intervención al no tener contenido económico, financiero, presupuestario, patrimonial o contable».</text:span> </text:p>
      <text:p text:style-name="P53">Por ende, conforme al criterio del Interventor, la modificación de la ordenanza fiscal no se encuentra comprendida en los supuestos del artículo 214 de la LRHL. Entendiéndose, por analogía, que tampoco lo estaría las ordenanzas fiscales «ex novo». </text:p>
      <text:p text:style-name="P53">De manera que, en ausencia de solicitud por parte de Presidencia o de un tercio de los Concejales, no se requiere del referido informe. </text:p>
      <text:p text:style-name="P50"><text:span text:style-name="T8">QUINTA.- </text:span><text:span text:style-name="T25">Que, una vez evacuado el trámite de los informes preceptivos, procede continuar la tramitación del procedimiento en los siguientes términos:</text:span> </text:p>
      <text:list xml:id="list6617538070818984165" text:style-name="L54">
        <text:list-item text:start-value="1">
          <text:p text:style-name="P60"><text:span text:style-name="T25">Dictamen de la Comisión Informativa (artículos 20.1. c de la LRBRL, 123-126 del ROF, 108 y 137 del ROM)</text:span> </text:p>
        </text:list-item>
      </text:list>
      <text:list xml:id="list2823145413392566494" text:style-name="L55">
        <text:list-item>
          <text:p text:style-name="P61"><text:span text:style-name="T25">Acuerdo del Pleno del Ilustre Ayuntamiento de Mogán, por el que se apruebe provisionalmente el texto íntegro de la Ordenanza (artículos 22.2.d. y e. de la LRBRL y 50.3 ROF).</text:span> </text:p>
        </text:list-item>
      </text:list>
      <text:list xml:id="list2181904599584362954" text:style-name="L56">
        <text:list-item>
          <text:p text:style-name="P62"><text:span text:style-name="T25">Trámite de Exposición Pública, durante un plazo mínimo de treinta (30) días, dentro de los cuales los interesados podrán examinar el expediente y presentar las reclamaciones que estimen oportunas. A tales efectos, deberá publicarse el acuerdo plenario tanto el tablón de anuncios de la entidad, como en el Boletín Oficial de la Provincia (artículos 49 LRBRL y 17.1 y 2 LRHL)</text:span> </text:p>
        </text:list-item>
      </text:list>
      <text:list xml:id="list2600926645726244825" text:style-name="L57">
        <text:list-item>
          <text:p text:style-name="P63"><text:span text:style-name="T25">Finalizado el período de exposición, la Corporación Local adoptará el acuerdo de aprobación definitiva, resolviendo las reclamaciones que se hubieran presentado. Estos acuerdos deberán adoptarse con idéntico quórum al exigido para la aprobación provisional (artículos 49 LRBRL y 17.3 LRHL).</text:span> </text:p>
        </text:list-item>
      </text:list>
      <text:p text:style-name="P50"><text:span text:style-name="T25">Si, por el contrario, no se hubieran presentado reclamaciones, se entenderá definitivamente adoptado el acuerdo, hasta entonces provisional, sin necesidad de un nuevo acuerdo plenario. Y certificándose, consecuentemente, la elevación a definitiva de la aprobación provisional.</text:span> </text:p>
      <text:list xml:id="list1805814457729263224" text:style-name="L58">
        <text:list-item>
          <text:p text:style-name="P64"><text:soft-page-break/><text:span text:style-name="T25">Los acuerdos definitivos, incluyendo los provisionales elevados automáticamente a tal categoría, y el texto íntegro de la Ordenanza habrán de de ser publicadas en el Boletín Oficial de la Provincia, sin que entren en vigor hasta que se haya llevado a cabo dicha publicación (artículo17.4 LRHL).</text:span> </text:p>
        </text:list-item>
      </text:list>
      <text:p text:style-name="P50"><text:span text:style-name="T25">Igualmente, en atención al artículo 146.2 del ROM, «las Ordenanzas, Reglamentos y disposiciones municipales de carácter normativo se publicarán además en el espacio web oficial del Ayuntamiento de Mogán y en el Portal de la Transparencia».</text:span> </text:p>
      <text:p text:style-name="P53"><text:span text:style-name="T2">SEXTA.- </text:span>De conformidad con los artículos 22.2 d) y e) de la LRBRL y 50.3 del ROF, compete al Pleno Municipal la aprobación de la presente Ordenanza Fiscal. </text:p>
      <text:p text:style-name="P53">Requiriéndose para su aprobación, el voto favorable de la mayoría simple de los miembros presentes (artículo 47.1 LRBRL). </text:p>
      <text:p text:style-name="P50"><text:span text:style-name="T25">En virtud de los antecedentes y consideraciones expuestos, y de acuerdo con la normativa citada, así como la de general y pertinente aplicación, tengo a bien elevar al Peno de la Corporación la siguiente:</text:span> </text:p>
      <text:p text:style-name="P50"/>
      <text:p text:style-name="P51"><text:span text:style-name="T24">PROPUESTA DE RESOLUCIÓN</text:span> </text:p>
      <text:p text:style-name="P51"/>
      <text:p text:style-name="P49"><text:span text:style-name="Strong_20_Emphasis"><text:span text:style-name="T82">PRIMERO.-</text:span></text:span><text:span text:style-name="Strong_20_Emphasis"><text:span text:style-name="T80"> </text:span></text:span><text:span text:style-name="T83">Aprobar por el Pleno, con carácter provisional, el texto de la «Ordenanza Fiscal Reguladora de la tasa por utilización de las instalaciones culturales&gt;&gt;, que se aporta como Anexo I del presente informe. </text:span></text:p>
      <text:p text:style-name="P49"><text:span text:style-name="T83"/></text:p>
      <text:p text:style-name="P49"><text:span text:style-name="Strong_20_Emphasis"><text:span text:style-name="T82">SEGUNDO.-</text:span></text:span><text:span text:style-name="T80"> </text:span><text:span text:style-name="T83">Exponer al público el presente acuerdo </text:span><text:span text:style-name="T18">en el tablón de anuncios del Ayuntamiento y en el Boletín Oficial de la Provincia</text:span><text:span text:style-name="T83">, por un plazo de treinta (30) días, a fin de que los interesados puedan examinar el expediente y presentar las reclamaciones que estimen oportunas, </text:span><text:span text:style-name="T18">de conformidad con las exigencias de los artículos 49 de la LRBRL y 17 de la LRHL. </text:span></text:p>
      <text:p text:style-name="P49"><text:span text:style-name="T18"/></text:p>
      <text:p text:style-name="P49"><text:span text:style-name="Strong_20_Emphasis"><text:span text:style-name="T82">TERCERO.-</text:span></text:span><text:span text:style-name="T80"> </text:span><text:span text:style-name="T83">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necesidad de un nuevo acuerdo plenario.</text:span><text:span text:style-name="T81"> </text:span></text:p>
      <text:p text:style-name="P50"><text:line-break/><text:span text:style-name="T24">CUARTO.- </text:span><text:span text:style-name="T25">Publicar el acuerdo definitivo en unión del texto íntegro de la «Ordenanza Fiscal Reguladora de la tasa por utilización de las instalaciones culturales», en en Boletín Oficial de La Provincia de Las Palmas.</text:span> </text:p>
      <text:p text:style-name="P50"><text:span text:style-name="T25">Siendo publicada, igualmente, la Ordenanza en el espacio web oficial del Ayuntamiento de Mogán y en el Portal de Transparencia.</text:span> </text:p>
      <text:p text:style-name="P50"/>
      <text:p text:style-name="P56"><text:span text:style-name="T52">El presente informe se emite con </text:span><text:span text:style-name="T54">nota de conformidad del Secretario General </text:span><text:span text:style-name="T52">de la Corporación, de conformidad con lo establecido en los </text:span><text:span text:style-name="T54">artículos 3.4 del Real Decreto 128/2018, de 16 de marzo</text:span><text:span text:style-name="T89"> </text:span><text:span text:style-name="T54">y 208.3 del ROM.</text:span> <text:span text:style-name="T5">&gt;&gt;</text:span></text:p>
      <text:p text:style-name="P56"/>
      <text:p text:style-name="P56"/>
      <text:p text:style-name="P56"/>
      <text:p text:style-name="P68">El texto normativo elevado a la consideración Plenaria es el siguiente:</text:p>
      <text:p text:style-name="P57"/>
      <text:p text:style-name="P57"/>
      <text:p text:style-name="P57"/>
      <text:p text:style-name="P36"><text:span text:style-name="T51">&lt;&lt;ANEXO I</text:span> </text:p>
      <text:p text:style-name="P36"/>
      <text:p text:style-name="P36"><text:span text:style-name="T13">ORDENANZA FISCAL REGULADORA DE LA TASA POR UTILIZACIÓN DE LAS INSTALACIONES CULTURALES.</text:span> </text:p>
      <text:p text:style-name="P36"/>
      <text:p text:style-name="P36"><text:span text:style-name="T3">EXPOSICIÓN DE MOTIVOS</text:span> </text:p>
      <text:p text:style-name="P36"/>
      <text:p text:style-name="P32"><text:span text:style-name="T70">A tenor de lo señalado en el artículo 25.1 de la Ley 7/1985, de 2 de abril, de Bases del Régimen Local el municipio, para la gestión de sus intereses y en el ámbito de sus competencias, puede promover toda clase de actividades y prestar cuantos servicios públicos contribuyan a satisfacer las necesidades y aspiraciones de la comunidad vecinal. Según dispone el artículo 25.2 a) y el apartado m) de dicho texto legal, el municipio ejercerá, en todo caso, competencias en los términos de la legislación del Estado y de las Comunidades Autónomas, en materia de protección y gestión del Patrimonio histórico y en materia de promoción de la cultura y equipamientos culturales.</text:span> </text:p>
      <text:p text:style-name="P43">En uso de las competencias locales reconocidas por el artículo 106 de la Ley 7/1985, de 2 de abril, Reguladora de las Bases del Régimen Local y de conformidad con lo dispuesto en el artículo 20 en <text:soft-page-break/>relación con los artículos 15 a 19 del Texto Refundido de la Ley Reguladora de las Haciendas Locales, aprobado por el Real Decreto Legislativo 2/2004, de 5 de marzo, en los que se establece y regula la autonomía de las entidades locales para establecer y exigir tributos de acuerdo a sus competencias; esta entidad considera necesario y oportuno establecer la tasa por utilización de las instalaciones culturales. </text:p>
      <text:p text:style-name="P32"><text:span text:style-name="T70">Por ello, s</text:span><text:span text:style-name="T38">e proyecta la presente Ordenanza Fiscal reguladora que cumple con los principios de necesidad, eficacia, proporcionalidad, seguridad jurídica, transparencia y eficiencia e</text:span><text:span text:style-name="T70">stablecidos en el artículo 129 de la Ley 39/2015, de 1 de octubre, del Procedimiento Administrativo Común de las Administraciones Públicas.</text:span> </text:p>
      <text:p text:style-name="P32"><text:span text:style-name="T33">Así pues, en virtud del principio de necesidad, esta Ordenanza</text:span><text:span text:style-name="T35"> </text:span><text:span text:style-name="T33">responde a la necesidad</text:span><text:span text:style-name="T41"> </text:span><text:span text:style-name="T33">de </text:span><text:span text:style-name="T70">actualizar el esquema básico de tributación e implementar la capacidad de consecución de recursos de este Ayuntamiento, mediante el establecimiento y r</text:span><text:span text:style-name="T33">egulación de la tasa por utilización de las instalaciones culturales. Resultando, un instrumento idóneo para la consecución de los fines pretendidos y acorde a la potestad tributaria y financiera, expresamente, reconocida al Ilustre Ayuntamiento de Mogán, en el artículo 4.1.b) de la LRBRL, sin que exceda, por ende, del ámbito de actuación de esta Corporación (principios de eficacia y proporcionalidad).</text:span> </text:p>
      <text:p text:style-name="P32"><text:span text:style-name="T50">Atendiendo al principio de seguridad jurídica, la Ordenanza se ajusta y desarrolla, en el ámbito de las competencias municipales, generando un marco normativo, estable, predecible, integrado, claro y de certidumbre, que facilita su conocimiento y comprensión por todas las personas implicadas. Obedeciendo, al mismo tiempo, al principio de eficiencia, al establecer las cargas administrativas justas y necesarias para la tramitación de las solicitudes.</text:span> </text:p>
      <text:p text:style-name="P32"><text:span text:style-name="T50">Finalmente, en virtud del principio de transparencia, se posibilita el acceso sencillo, universal y actualizado a la normativa en vigor y a los documentos propios de su proceso de elaboración, en los términos establecidos en el artículo 7 de la Ley 19/2013, de 9 de diciembre, de transparencia, acceso a la información pública y buen gobierno.</text:span> </text:p>
      <text:p text:style-name="P36"><text:bookmark text:name="_Toc136597266"/><text:bookmark text:name="_Toc136858264"/><text:span text:style-name="T13">ARTÍCULO 1º.- FUNDAMENTO Y RÉGIMEN JURÍDICO.</text:span> </text:p>
      <text:p text:style-name="P31"><text:span text:style-name="T14">Este Ayuntamiento conforme a lo autorizado por el artículo 106 de la Ley 7/1985, de 2 de Abril, Reguladora de las Bases de Régimen Local y de acuerdo con lo previsto en el artículo 57 del Texto Refundido de la Ley Reguladora de las Haciendas Locales, aprobado por Real Decreto Legislativo 2/2004, de 5 de marzo, establece la </text:span><text:span text:style-name="T13">tasa por utilización de las instalaciones culturales</text:span><text:span text:style-name="T14">, que se regulará por la presente Ordenanza, redactada conforme a lo dispuesto en los artículos 15 a 27 del mencionado Texto Refundido.</text:span> </text:p>
      <text:h text:style-name="P15" text:outline-level="1"><text:bookmark text:name="_Toc136597267"/><text:bookmark text:name="_Toc136858265"/><text:span text:style-name="T13">ARTÍCULO 2º.- HECHO IMPONIBLE.</text:span> </text:h>
      <text:p text:style-name="P32"><text:span text:style-name="T71">Constituye el hecho imponible de la tasa, la utilización privativa de edificios, locales e instalaciones de carácter público para actividades culturales, deportivas, de solidaridad, conferencias, cursos o cualquier otro compatible con la finalidad pública de dichos bienes, pero desarrolladas con carácter privado o exclusivo y con animo de lucro.</text:span> </text:p>
      <text:p text:style-name="P32"><text:span text:style-name="T71">Se entiende por actividades sin ánimo de lucro:</text:span> </text:p>
      <text:list xml:id="list8479308420662708686" text:style-name="L59">
        <text:list-item>
          <text:p text:style-name="P33"><text:span text:style-name="T71">Las actividades desarrolladas por los partidos políticos, organizaciones sindicales y organizaciones no gubernamentales, para cubrir los fines propios.</text:span> </text:p>
        </text:list-item>
        <text:list-item>
          <text:p text:style-name="P40">Actividades propias de los objetivos sociales de las asociaciones, incluyendo la promoción no comercial de la misma. </text:p>
        </text:list-item>
        <text:list-item>
          <text:p text:style-name="P33"><text:span text:style-name="T71">Actividades de especial interés sociocultural (mecenazgo, esponsorización).</text:span> </text:p>
        </text:list-item>
        <text:list-item>
          <text:p text:style-name="P33"><text:span text:style-name="T71">Actividades altruistas de interés social (actos benéficos).</text:span> </text:p>
        </text:list-item>
        <text:list-item>
          <text:p text:style-name="P40">Actividades en colaboración con objetivos municipales de difusión cultural. </text:p>
        </text:list-item>
        <text:list-item>
          <text:p text:style-name="P33"><text:span text:style-name="T14">Actos sobre temas de relevancia social, movilizaciones, campañas, etc.</text:span> </text:p>
        </text:list-item>
        <text:list-item>
          <text:p text:style-name="P33"><text:span text:style-name="T14">Actos o actividades que se realicen de interés social para las cuales no se cobre entrada.</text:span> </text:p>
        </text:list-item>
      </text:list>
      <text:p text:style-name="P32"><text:span text:style-name="T14">Se entenderán como instalaciones culturales las siguientes:</text:span> </text:p>
      <text:list xml:id="list6327511125679957250" text:style-name="L60">
        <text:list-item>
          <text:p text:style-name="P46"><text:span text:style-name="T50">Centro Cultural El Mocán.</text:span> </text:p>
        </text:list-item>
        <text:list-item>
          <text:p text:style-name="P46"><text:span text:style-name="T49">La Carpa de Arguineguín (Plaza Pérez Galdós).</text:span> </text:p>
        </text:list-item>
        <text:list-item>
          <text:p text:style-name="P46"><text:span text:style-name="T49">Edificio Polivalente de Arguineguín.</text:span> </text:p>
        </text:list-item>
        <text:list-item>
          <text:p text:style-name="P46"><text:span text:style-name="T49">Otros centros o instalaciones dependientes de la Concejalía de Cultura.</text:span> </text:p>
        </text:list-item>
        <text:list-item>
          <text:p text:style-name="P46"><text:span text:style-name="T49">Otros centros o instalaciones dependientes de la Concejalía de Acción Social y Sociocomunitaria.</text:span> </text:p>
        </text:list-item>
        <text:list-item>
          <text:p text:style-name="P46"><text:soft-page-break/><text:span text:style-name="T49">Otros centros o instalaciones de nueva creación vinculados a las concejalías mencionadas anteriormente.</text:span> </text:p>
        </text:list-item>
      </text:list>
      <text:p text:style-name="P32"><text:span text:style-name="T68">El Ayuntamiento de Mogán se reserva el derecho a no autorizar el uso, si considera que la actividad, evento o espectáculo a realizar va en contra del interés general.</text:span> </text:p>
      <text:h text:style-name="P15" text:outline-level="1"><text:bookmark text:name="_Toc136597268"/><text:bookmark text:name="_Toc136858266"/><text:span text:style-name="T3">ARTÍCULO 3º.- SUJETO PASIVO.</text:span> </text:h>
      <text:p text:style-name="P32"><text:span text:style-name="T71">Son sujetos pasivos de esta tasa, en concepto de contribuyentes, las personas físicas o jurídicas, así como las herencias yacentes, comunidades de bienes y demás entidades que, carentes de personalidad jurídica, constituyan una unidad económica o un patrimonio separado susceptible de imposición que soliciten, provoquen o resulten beneficiadas por la utilización privativa a que se refiere el artículo 2º.</text:span> </text:p>
      <text:h text:style-name="P16" text:outline-level="1"><text:bookmark text:name="_Toc136597269"/><text:bookmark text:name="_Toc136858267"/><text:span text:style-name="T3">ARTÍCULO 4º.- RESPONSABLES.</text:span> </text:h>
      <text:p text:style-name="P32"><text:span text:style-name="T33">Responderán solidaria y subsidiariamente de las obligaciones tributarias de los sujetos pasivos, las personas físicas y jurídicas conforme lo establecido en los artículos 41 y siguientes de la Ley General Tributaria y en sus normas de desarrollo.</text:span> </text:p>
      <text:h text:style-name="P16" text:outline-level="1"><text:bookmark text:name="_Toc136597272 Copy 1"/><text:bookmark text:name="_Toc136858270 Copy 1"/><text:span text:style-name="T13">ARTÍCULO 5.- BONIFICACIONES Y EXENCIONES.</text:span> </text:h>
      <text:p text:style-name="P31"><text:span text:style-name="T71">De conformidad con el artículo 9 del </text:span><text:span text:style-name="T70">Real Decreto Legislativo 2/2004, de 5 de marzo, por el que se aprueba el texto refundido de la Ley Reguladora de las Haciendas Locales</text:span><text:span text:style-name="T71">, no se reconocerá beneficio tributario alguno, salvo los que vengan expresamente previstos en normas con rango de Ley o los derivados de la aplicación de los Tratados Internacionales.</text:span> </text:p>
      <text:h text:style-name="P15" text:outline-level="1"><text:bookmark text:name="_Toc136858268"/><text:bookmark text:name="_Toc136597270"/><text:span text:style-name="T3">ARTÍCULO 6º.- CUOTA TRIBUTARIA.</text:span> </text:h>
      <text:p text:style-name="P45"><text:span text:style-name="T50">La tasa por utilización se establecerá en función del tipo de instalación y los días de la semana (entre semana, fines de semana y festivos), estableciéndose los siguientes importes:</text:span> </text:p>
      <table:table table:name="Table7" table:style-name="Table7">
        <table:table-column table:style-name="Table7.A"/>
        <table:table-column table:style-name="Table7.B"/>
        <table:table-row>
          <table:table-cell table:style-name="Table7.A1" office:value-type="string">
            <text:p text:style-name="P25"><text:span text:style-name="T3">Concepto</text:span> </text:p>
          </table:table-cell>
          <table:table-cell table:style-name="Table7.A1" office:value-type="string">
            <text:p text:style-name="P24"><text:span text:style-name="T3">Importe (euros) / día</text:span> </text:p>
          </table:table-cell>
        </table:table-row>
        <table:table-row>
          <table:table-cell table:style-name="Table7.A1" office:value-type="string">
            <text:p text:style-name="P26"><text:span text:style-name="T71">Sala de exposiciones del Centro Cultural El Mocán.</text:span> </text:p>
          </table:table-cell>
          <table:table-cell table:style-name="Table7.A1" office:value-type="string">
            <text:p text:style-name="P27"><text:span text:style-name="T71">15,00 euros</text:span> </text:p>
          </table:table-cell>
        </table:table-row>
        <table:table-row>
          <table:table-cell table:style-name="Table7.A1" office:value-type="string">
            <text:p text:style-name="P26"><text:span text:style-name="T71">Teatro del Centro Cultural El Mocán.</text:span> </text:p>
          </table:table-cell>
          <table:table-cell table:style-name="Table7.A1" office:value-type="string">
            <text:p text:style-name="P27"><text:span text:style-name="T71">140,00 euros</text:span> </text:p>
          </table:table-cell>
        </table:table-row>
        <table:table-row>
          <table:table-cell table:style-name="Table7.A1" office:value-type="string">
            <text:p text:style-name="P26"><text:span text:style-name="T71">La Carpa de Arguineguín (Plaza Pérez Galdós).</text:span> </text:p>
          </table:table-cell>
          <table:table-cell table:style-name="Table7.A1" office:value-type="string">
            <text:p text:style-name="P27"><text:span text:style-name="T71">95,00 euros</text:span> </text:p>
          </table:table-cell>
        </table:table-row>
        <table:table-row>
          <table:table-cell table:style-name="Table7.A1" office:value-type="string">
            <text:p text:style-name="P26"><text:span text:style-name="T71">Edificio Polivalente de Arguineguín.</text:span> </text:p>
          </table:table-cell>
          <table:table-cell table:style-name="Table7.A1" office:value-type="string">
            <text:p text:style-name="P27"><text:span text:style-name="T71">140,00 euros</text:span> </text:p>
          </table:table-cell>
        </table:table-row>
        <table:table-row>
          <table:table-cell table:style-name="Table7.A1" office:value-type="string">
            <text:p text:style-name="P26"><text:span text:style-name="T71">Otras instalaciones.</text:span> </text:p>
          </table:table-cell>
          <table:table-cell table:style-name="Table7.A1" office:value-type="string">
            <text:p text:style-name="P27"><text:span text:style-name="T71">15,00 euros</text:span> </text:p>
          </table:table-cell>
        </table:table-row>
      </table:table>
      <text:h text:style-name="P16" text:outline-level="1"><text:bookmark text:name="_Toc136858267 Copy 1"/><text:bookmark text:name="_Toc136597269 Copy 1"/><text:span text:style-name="T3">ARTÍCULO 7º.- DEVENGO Y PAGO.</text:span> </text:h>
      <text:p text:style-name="P38">Se devenga la tasa y nace la obligación de contribuir cuando se presente la solicitud que inicie la actuación o la tramitación del expediente. </text:p>
      <text:p text:style-name="P38">El pago de la tasa se realizará una vez se dicte resolución de la Alcaldía o, en su caso, se adopte acuerdo de la Junta de Gobierno Local, sobre la concesión de la solicitud. En la resolución se establecerá el importe total de la tasa a pagar y el importe de la fianza. </text:p>
      <text:p text:style-name="P32"><text:span text:style-name="T71">No se permitirá la utilización de las instalaciones municipales solicitadas si con carácter previo el obligado al pago, no ha efectuado el ingreso de la tasa correspondiente por el importe exacto de la tasa cuantificada, mediante la acreditación de su ingreso en la Entidad Bancaria </text:span><text:span text:style-name="T14">señalada por la Administración Municipal.</text:span> </text:p>
      <text:h text:style-name="P16" text:outline-level="1"><text:bookmark text:name="_Toc136597272"/><text:bookmark text:name="_Toc136858270"/><text:span text:style-name="T3">ARTÍCULO 8º.- NORMAS DE GESTIÓN.</text:span> </text:h>
      <text:p text:style-name="P32"><text:span text:style-name="T71">Los sujetos pasivos solicitarán al Ayuntamiento la correspondiente autorización por el uso de las instalaciones culturales, que se otorgará o denegará por resolución de la Alcaldía o, en su caso, por acuerdo de la Junta de Gobierno Local, una vez emitidos los informes técnicos necesarios. Esta solicitud deberá realizar con, al menos, </text:span><text:span text:style-name="T68">treinta días de antelación</text:span><text:span text:style-name="T71"> y a ella se deberá adjuntar la siguiente documentación:</text:span> </text:p>
      <text:list xml:id="list7488859565603720044" text:style-name="L61">
        <text:list-item>
          <text:p text:style-name="P34"><text:span text:style-name="T75">Proyecto básico del contenido y objetivos de la actividad, evento o espectáculo a desarrollar.</text:span> </text:p>
        </text:list-item>
      </text:list>
      <text:list xml:id="list4045510527290498232" text:style-name="L62">
        <text:list-item>
          <text:p text:style-name="P44"><text:span text:style-name="T75">Se deberá presentar el Plan de Seguridad de la actividad, evento o espectáculo a desarrollar que corresponda, especificando las medidas a adoptar en función de la tipología de eventos a realizar. </text:span><text:span text:style-name="T19">El Ayuntamiento de Mogán se reserva el derecho a no autorizar el uso, si considera que el Plan de Seguridad presentado no cumple las medidas necesarias para la correcta ejecución de la actividad, evento o espectáculo, con total garantía de seguridad.</text:span><text:span text:style-name="T20"> </text:span></text:p>
        </text:list-item>
      </text:list>
      <text:list xml:id="list974489888903066309" text:style-name="L63">
        <text:list-item>
          <text:p text:style-name="P35"><text:soft-page-break/><text:span text:style-name="T75">Especificar las necesidades técnicas y de infraestructuras de la actividad, evento o espectáculo a desarrollar, con el objeto de que los técnicos valoren e informen si las instalaciones solicitadas tienen o no ese equipo.</text:span> </text:p>
        </text:list-item>
      </text:list>
      <text:list xml:id="list7552929774358693345" text:style-name="L64">
        <text:list-item>
          <text:p text:style-name="P41">Especificar los días efectivos de ocupación. Por ejemplo, los días previos y/o posteriores a la actividad, evento o espectáculo que se necesiten para montaje, ensayo o recogida de todos los elementos. </text:p>
        </text:list-item>
      </text:list>
      <text:list xml:id="list2600077110734699421" text:style-name="L65">
        <text:list-item>
          <text:p text:style-name="P42">Cualquier otra documentación que sea solicitado en el trámite catalogado para ello en la sede electrónica del Ayuntamiento de Mogán. </text:p>
        </text:list-item>
      </text:list>
      <text:p text:style-name="P31"><text:span text:style-name="T14">En los casos de no tener lugar la utilización de la instalación municipal por causas ajenas a la voluntad o responsabilidad del interesado, este tendrá derecho a la devolución de la suma ingresada.</text:span> </text:p>
      <text:p text:style-name="P32"><text:span text:style-name="T71">Al término de la utilización privativa, los beneficiarios han de dejar las instalaciones utilizadas en las mismas condiciones en las que se encontraban en el momento del inicio de la misma, así como en perfecto estado de limpieza.</text:span> </text:p>
      <text:h text:style-name="P16" text:outline-level="1"><text:bookmark text:name="_Toc136597272 Copy 1 Copy 2 Copy 1"/><text:bookmark text:name="_Toc136858270 Copy 1 Copy 2 Copy 1"/><text:span text:style-name="T3">ARTÍCULO 9º.- FIANZA.</text:span> </text:h>
      <text:p text:style-name="P45"><text:span text:style-name="T33">La fianza se establecerá como garantía a la reposición de posibles daños o incumplimiento de lo previsto en la presente Ordenanza, siendo su depósito previo a la utilización de la misma, detrayéndose de la referida cuota el importe cuantificado de las referidas actuaciones anómalas, o en su defecto la totalidad del importe, estableciéndose una fianza por importe de 100,00 euros.</text:span> </text:p>
      <text:p text:style-name="P39">Una vez finalizado el aprovechamiento, mediante resolución de la Alcaldía o, en su caso, por acuerdo de la Junta de Gobierno Local, previo informe del departamento responsable de la tramitación del expediente, se informará sobre cualquier daño o desperfecto de las instalaciones y su valor estimado. </text:p>
      <text:p text:style-name="P39">Asimismo, en el acuerdo se informará sobre si se debe proceder a la incautación de la fianza, en el caso que el importe de los daños excedan de esta, la cuantía que se deberá abonar como diferencia; o, en el caso de que no haya desperfectos, se informará de la devolución de la fianza. También se valorará la posibilidad de que los solicitantes sustituyan los daños reparados. </text:p>
      <text:p text:style-name="P32"><text:span text:style-name="T71">No podrán condonarse total ni parcialmente las indemnizaciones y reintegros a que se refiere el presente artículo y el anterior.</text:span> </text:p>
      <text:h text:style-name="P16" text:outline-level="1"><text:bookmark text:name="_Toc136597272 Copy 1 Copy 2"/><text:bookmark text:name="_Toc136858270 Copy 1 Copy 2"/><text:span text:style-name="T13">ARTÍCULO 10º.- DERECHO PREFERENTE DEL AYUNTAMIENTO.</text:span> </text:h>
      <text:p text:style-name="P45"><text:span text:style-name="T71">Cuando el Ayuntamiento necesite de las instalaciones </text:span><text:span text:style-name="T50">culturales</text:span><text:span text:style-name="T71"> por cualquier motivo, el interesado estará obligado a dejarlo libre durante los días que aquel señale, con devolución del importe de las tasas correspondientes a dichos días, salvo que se sustituyan por otras fechas de común acuerdo.</text:span> </text:p>
      <text:p text:style-name="P45"><text:span text:style-name="T71">El Ayuntamiento deberá avisar al interesado de la necesidad de utilizar las instalaciones </text:span><text:span text:style-name="T50">culturales</text:span><text:span text:style-name="T71">, como mínimo, con siete días de anticipación.</text:span> </text:p>
      <text:h text:style-name="P16" text:outline-level="1"><text:bookmark text:name="_Toc136858270 Copy 1 Copy 1"/><text:bookmark text:name="_Toc136597272 Copy 1 Copy 1"/><text:span text:style-name="T3">ARTÍCULO 11º.- INFRACCIONES Y SANCIONES TRIBUTARIAS.</text:span> </text:h>
      <text:p text:style-name="P31"><text:span text:style-name="T70">En todo lo relativo a la calificación de infracciones tributarias y sanciones, además de lo previsto en esta Ordenanza, se estará a lo dispuesto en los artículos 183 y siguientes de la Ley General Tributaria y demás normativa aplicable.</text:span> </text:p>
      <text:h text:style-name="P16" text:outline-level="1"><text:bookmark-start text:name="__RefHeading___Toc4635_1291897880"/><text:span text:style-name="T3">DISPOSICIÓN ADICIONAL PRIMERA.</text:span> <text:bookmark-end text:name="__RefHeading___Toc4635_1291897880"/></text:h>
      <text:p text:style-name="P32"><text:span text:style-name="T71">Se faculta a la Alcaldía al objeto de dictar los Bandos o Normas complementarias de gestión y técnicas que se estimen necesarias para el desarrollo de la prestación de los servicios contemplados en esta Ordenanza.</text:span> </text:p>
      <text:p text:style-name="P37"><text:bookmark-start text:name="__RefHeading___Toc4637_1291897880"/><text:span text:style-name="T3">DISPOSICIÓN ADICIONAL SEGUNDA.</text:span> <text:bookmark-end text:name="__RefHeading___Toc4637_1291897880"/></text:p>
      <text:p text:style-name="P32"><text:span text:style-name="T71">En todo lo no previsto en el presente Acuerdo se estará a lo dispuesto en el Texto Refundido de la Ley Reguladora de las Haciendas Locales, aprobado por Real Decreto 2/2004, de 5 de marzo, la Ley 8/1989, de 13 de abril, de Tasas y Precios Públicos, así como en la Ordenanza General aprobada por este Ayuntamiento.</text:span> </text:p>
      <text:p text:style-name="P36"><text:bookmark text:name="_Toc136858276"/><text:bookmark text:name="_Toc136597279"/><text:span text:style-name="T3">DISPOSICIÓN FINAL.</text:span> </text:p>
      <text:p text:style-name="P32"><text:span text:style-name="T71">La presente Ordenanza Fiscal entrará en vigor al día siguiente de su publicación en el Boletín Oficial de la Provincia, y comenzará a aplicarse a partir de dicho día, permaneciendo en vigor hasta que se acuerde su modificación o derogación expresa.</text:span><text:span text:style-name="T4">&gt;&gt;</text:span></text:p>
      <text:p text:style-name="P29"><text:span text:style-name="T45"/></text:p>
      <text:p text:style-name="P28"><text:soft-page-break/><text:span text:style-name="T28"/></text:p>
      <text:p text:style-name="P13"/>
      <text:p text:style-name="P13"/>
      <text:p text:style-name="P14"/>
      <text:p text:style-name="P6"><text:span text:style-name="T77">El Pleno de este Ayuntamiento, en sesión de fecha 1 de diciembre de 2023 aprobó inicialmente</text:span><text:span text:style-name="T76"> el citado reglamento, </text:span><text:span text:style-name="Strong_20_Emphasis"><text:span text:style-name="T16">y el anuncio del mismo se publicó en el</text:span></text:span><text:span text:style-name="Strong_20_Emphasis"><text:span text:style-name="T17"> BOP de Las Palmas número 149, de 11 de diciembre de 2023,</text:span></text:span><text:span text:style-name="Strong_20_Emphasis"><text:span text:style-name="T16"> </text:span></text:span><text:span text:style-name="T76">y el texto íntegro de la normativa aprobada en el tablón de edictos y página web de este Ayuntamiento.</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F" svg:font-family=""/>
    <style:font-face style:name="Arial3" svg:font-family="Arial, Helvetica, sans-serif"/>
    <style:font-face style:name="Arial1" svg:font-family="Arial, sans-serif"/>
    <style:font-face style:name="Arial2" svg:font-family="Arial, serif"/>
    <style:font-face style:name="OpenSymbol" svg:font-family="OpenSymbol"/>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style:font-name="F" fo:font-size="12pt" fo:letter-spacing="normal" fo:language="es" fo:country="ES" fo:font-style="normal" fo:text-shadow="none" style:text-underline-style="none" fo:font-weight="normal" style:letter-kerning="true" style:font-name-asian="F" style:font-size-asian="12pt" style:language-asian="zh" style:country-asian="CN" style:font-style-asian="normal" style:font-weight-asian="normal" style:font-name-complex="F"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5"><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9</text:page-number></text:span></text:span><text:span text:style-name="Fuente_20_de_20_párrafo_20_predeter."><text:span text:style-name="MT1"> de </text:span></text:span><text:span text:style-name="Fuente_20_de_20_párrafo_20_predeter."><text:span text:style-name="MT1"><text:page-count>12</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0</text:page-number></text:span></text:span><text:span text:style-name="Fuente_20_de_20_párrafo_20_predeter."><text:span text:style-name="MT1"> de </text:span></text:span><text:span text:style-name="Fuente_20_de_20_párrafo_20_predeter."><text:span text:style-name="MT1"><text:page-count>12</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0T14:04:51.49</dc:date>
    <meta:editing-cycles>60</meta:editing-cycles>
    <meta:editing-duration>PT8H31M4S</meta:editing-duration>
    <meta:document-statistic meta:table-count="6" meta:image-count="1" meta:object-count="0" meta:page-count="12" meta:paragraph-count="259" meta:word-count="6885" meta:character-count="43774"/>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