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Helvetica Neue" svg:font-family="'Helvetica Neue', 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6" style:family="paragraph" style:parent-style-name="Heading">
      <style:text-properties style:font-name="Arial" fo:font-size="9pt" style:font-size-asian="9pt" style:font-size-complex="9pt"/>
    </style:style>
    <style:style style:name="P7" style:family="paragraph" style:parent-style-name="Standard">
      <style:paragraph-properties fo:text-align="justify" style:justify-single-word="false"/>
      <style:text-properties style:font-name="Arial" fo:font-weight="bold" style:font-weight-asian="bold" style:font-name-complex="Arial Narrow" style:font-style-complex="italic" style:font-weight-complex="bold"/>
    </style:style>
    <style:style style:name="P8" style:family="paragraph" style:parent-style-name="Standard">
      <style:paragraph-properties fo:text-align="center" style:justify-single-word="false"/>
      <style:text-properties style:font-name="Arial" fo:font-weight="bold" fo:background-color="#ccff99" style:font-weight-asian="bold" style:font-name-complex="Arial Narrow" style:font-style-complex="italic" style:font-weight-complex="bold"/>
    </style:style>
    <style:style style:name="P9" style:family="paragraph" style:parent-style-name="Standard">
      <style:paragraph-properties fo:text-align="justify" style:justify-single-word="false"/>
      <style:text-properties fo:font-variant="normal" fo:text-transform="none" fo:color="#221e1f" style:font-name="Arial" fo:font-size="10pt" fo:language="es" fo:country="ES" fo:font-style="normal" fo:font-weight="bold" fo:background-color="#ffffff" style:font-size-asian="10pt" style:font-weight-asian="bold" style:font-name-complex="Arial" style:font-size-complex="10pt" style:font-weight-complex="bold"/>
    </style:style>
    <style:style style:name="P10" style:family="paragraph" style:parent-style-name="Standard">
      <style:paragraph-properties fo:text-align="justify" style:justify-single-word="false"/>
      <style:text-properties fo:font-variant="normal" fo:text-transform="none" fo:color="#221e1f" style:font-name="Arial" fo:font-size="10pt" fo:language="es" fo:country="ES" fo:font-style="normal" fo:font-weight="normal" fo:background-color="#ffffff" style:font-size-asian="10pt" style:font-weight-asian="normal" style:font-name-complex="Arial" style:font-size-complex="10pt" style:font-weight-complex="normal"/>
    </style:style>
    <style:style style:name="P11" style:family="paragraph" style:parent-style-name="Text_20_body">
      <style:paragraph-properties fo:text-align="justify" style:justify-single-word="false"/>
      <style:text-properties style:font-name="Arial" fo:font-size="10pt" fo:font-weight="normal" style:font-size-asian="10pt" style:font-weight-asian="normal" style:font-name-complex="Arial Narrow" style:font-size-complex="10pt" style:font-weight-complex="normal"/>
    </style:style>
    <style:style style:name="P12" style:family="paragraph" style:parent-style-name="Text_20_body">
      <style:paragraph-properties fo:text-align="justify" style:justify-single-word="false"/>
      <style:text-properties fo:font-variant="normal" fo:text-transform="none" fo:color="#221e1f" style:font-name="Arial" fo:font-size="10pt" fo:language="es" fo:country="ES" fo:font-style="normal" fo:font-weight="normal" fo:background-color="#ffffff" style:font-size-asian="10pt" style:font-weight-asian="normal" style:font-name-complex="Arial" style:font-size-complex="10pt" style:font-weight-complex="normal"/>
    </style:style>
    <style:style style:name="P13" style:family="paragraph" style:parent-style-name="Text_20_body">
      <style:paragraph-properties fo:text-align="justify" style:justify-single-word="false"/>
      <style:text-properties fo:color="#000000" style:font-name="Arial1" fo:font-size="10pt" fo:language="es" fo:country="ES" fo:font-style="italic" fo:font-weight="bold"/>
    </style:style>
    <style:style style:name="P14" style:family="paragraph" style:parent-style-name="Text_20_body">
      <style:paragraph-properties fo:text-align="justify" style:justify-single-word="false"/>
      <style:text-properties fo:color="#000000" style:font-name="Arial1" fo:font-size="10pt" fo:language="es" fo:country="ES" fo:font-style="italic"/>
    </style:style>
    <style:style style:name="P15" style:family="paragraph" style:parent-style-name="Text_20_body">
      <style:paragraph-properties fo:text-align="justify" style:justify-single-word="false"/>
      <style:text-properties fo:color="#000000" style:font-name="Arial1" fo:font-size="10pt" fo:font-style="italic" fo:font-weight="bold"/>
    </style:style>
    <style:style style:name="P16" style:family="paragraph" style:parent-style-name="Text_20_body">
      <style:paragraph-properties fo:text-align="justify" style:justify-single-word="false"/>
      <style:text-properties fo:color="#000000" style:font-name="Arial1" fo:font-size="10pt" fo:font-style="italic"/>
    </style:style>
    <style:style style:name="P17" style:family="paragraph" style:parent-style-name="Text_20_body">
      <style:paragraph-properties fo:text-align="justify" style:justify-single-word="false"/>
      <style:text-properties fo:color="#000000" style:font-name="Helvetica Neue" fo:font-size="10pt" fo:language="es" fo:country="ES"/>
    </style:style>
    <style:style style:name="P18" style:family="paragraph" style:parent-style-name="Text_20_body">
      <style:paragraph-properties fo:text-align="justify" style:justify-single-word="false"/>
    </style:style>
    <style:style style:name="P19" style:family="paragraph" style:parent-style-name="Text_20_body">
      <style:paragraph-properties fo:text-align="justify" style:justify-single-word="false"/>
      <style:text-properties style:font-name="Arial1" fo:font-size="10pt" fo:language="es" fo:country="ES" fo:font-style="italic" fo:font-weight="bold"/>
    </style:style>
    <style:style style:name="P20" style:family="paragraph" style:parent-style-name="Text_20_body">
      <style:text-properties style:font-name="Arial1" fo:font-size="10pt" fo:font-style="italic" fo:font-weight="bold"/>
    </style:style>
    <style:style style:name="P21" style:family="paragraph" style:parent-style-name="Text_20_body">
      <style:paragraph-properties fo:text-align="justify" style:justify-single-word="false"/>
      <style:text-properties style:font-name="Arial1" fo:font-size="10pt" fo:font-style="italic" fo:font-weight="bold"/>
    </style:style>
    <style:style style:name="P22" style:family="paragraph" style:parent-style-name="Text_20_body">
      <style:paragraph-properties fo:margin-left="0cm" fo:margin-right="0cm" fo:text-align="center" style:justify-single-word="false" fo:text-indent="1.251cm" style:auto-text-indent="false"/>
    </style:style>
    <style:style style:name="P23" style:family="paragraph" style:parent-style-name="Standard">
      <style:paragraph-properties fo:text-align="justify" style:justify-single-word="false"/>
      <style:text-properties fo:font-variant="normal" fo:text-transform="none" fo:color="#221e1f" style:font-name="Arial" fo:font-size="10pt" fo:language="es" fo:country="ES" fo:font-style="normal" fo:font-weight="normal" fo:background-color="#ffffff" style:font-size-asian="10pt" style:font-weight-asian="normal" style:font-name-complex="Arial" style:font-size-complex="10pt" style:font-weight-complex="normal"/>
    </style:style>
    <style:style style:name="P24" style:family="paragraph" style:parent-style-name="Standard">
      <style:paragraph-properties fo:text-align="justify" style:justify-single-word="false"/>
      <style:text-properties fo:font-variant="normal" fo:text-transform="none" fo:color="#221e1f" style:font-name="Arial" fo:font-size="10pt" fo:language="es" fo:country="ES" fo:font-style="normal" fo:font-weight="bold" fo:background-color="#ffffff" style:font-size-asian="10pt" style:font-weight-asian="bold" style:font-name-complex="Arial" style:font-size-complex="10pt" style:font-weight-complex="bold"/>
    </style:style>
    <style:style style:name="P25" style:family="paragraph" style:parent-style-name="Standard" style:master-page-name="MP0">
      <style:paragraph-properties fo:text-align="center" style:justify-single-word="false" style:page-number="auto" fo:break-before="page"/>
      <style:text-properties fo:color="#000000" style:font-name="Arial1" fo:font-size="10pt" fo:font-style="normal" style:text-underline-style="solid" style:text-underline-width="auto" style:text-underline-color="font-color" fo:font-weight="bold" fo:background-color="#ccff99" style:font-style-asian="normal" style:font-weight-asian="bold" style:font-name-complex="Arial Narrow" style:font-style-complex="normal" style:font-weight-complex="bold"/>
    </style:style>
    <style:style style:name="P26" style:family="paragraph" style:parent-style-name="Text_20_body">
      <style:paragraph-properties fo:text-align="justify" style:justify-single-word="false"/>
      <style:text-properties fo:font-variant="normal" fo:text-transform="none" fo:color="#221e1f" style:font-name="Arial" fo:font-size="10pt" fo:language="es" fo:country="ES" fo:font-style="normal" fo:font-weight="normal" fo:background-color="#ffffff" style:font-size-asian="10pt" style:font-weight-asian="normal" style:font-name-complex="Arial" style:font-size-complex="10pt" style:font-weight-complex="normal"/>
    </style:style>
    <style:style style:name="P27" style:family="paragraph" style:parent-style-name="Text_20_body">
      <style:paragraph-properties fo:text-align="justify" style:justify-single-word="false"/>
    </style:style>
    <style:style style:name="P28" style:family="paragraph" style:parent-style-name="Text_20_body">
      <style:paragraph-properties fo:text-align="center" style:justify-single-word="false"/>
      <style:text-properties style:font-name="Arial1" fo:font-size="10pt" fo:font-style="italic" fo:font-weight="bold"/>
    </style:style>
    <style:style style:name="P29" style:family="paragraph" style:parent-style-name="Text_20_body">
      <style:paragraph-properties fo:text-align="justify" style:justify-single-word="false"/>
      <style:text-properties style:font-name="Arial1" fo:font-size="10pt" fo:font-style="italic"/>
    </style:style>
    <style:style style:name="P30" style:family="paragraph" style:parent-style-name="Text_20_body">
      <style:paragraph-properties fo:text-align="center" style:justify-single-word="false"/>
    </style:style>
    <style:style style:name="P31" style:family="paragraph" style:parent-style-name="Text_20_body">
      <style:paragraph-properties fo:text-align="justify" style:justify-single-word="false"/>
      <style:text-properties fo:color="#000000" style:font-name="Arial1" fo:font-size="10pt" fo:font-style="italic"/>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font-weight-asian="bold" style:font-weight-complex="bold"/>
    </style:style>
    <style:style style:name="T3" style:family="text">
      <style:text-properties fo:color="#000000"/>
    </style:style>
    <style:style style:name="T4" style:family="text">
      <style:text-properties fo:color="#000000" style:font-name="Arial1" fo:font-size="10pt"/>
    </style:style>
    <style:style style:name="T5" style:family="text">
      <style:text-properties fo:color="#000000" style:font-name="Arial1" fo:font-size="10pt" fo:font-style="italic"/>
    </style:style>
    <style:style style:name="T6" style:family="text">
      <style:text-properties fo:color="#000000" style:font-name="Arial1" fo:font-size="10pt" fo:font-style="italic" fo:font-weight="bold"/>
    </style:style>
    <style:style style:name="T7" style:family="text">
      <style:text-properties style:font-name="Arial1" fo:font-style="italic"/>
    </style:style>
    <style:style style:name="T8" style:family="text">
      <style:text-properties style:font-name="Arial1" fo:font-style="italic" fo:font-weight="bold"/>
    </style:style>
    <style:style style:name="T9" style:family="text">
      <style:text-properties style:font-name="Arial1" fo:font-style="italic" fo:font-weight="bold" style:font-weight-asian="bold" style:font-weight-complex="bold"/>
    </style:style>
    <style:style style:name="T10" style:family="text">
      <style:text-properties style:font-name="Arial1" fo:font-style="italic" style:text-underline-style="solid" style:text-underline-width="auto" style:text-underline-color="font-color" fo:font-weight="bold"/>
    </style:style>
    <style:style style:name="T11" style:family="text">
      <style:text-properties style:font-name="Arial1" fo:font-size="10pt"/>
    </style:style>
    <style:style style:name="T12" style:family="text">
      <style:text-properties style:font-name="Arial1" fo:font-size="10pt" fo:font-style="italic"/>
    </style:style>
    <style:style style:name="T13" style:family="text">
      <style:text-properties style:font-name="Arial1" fo:font-size="10pt" fo:font-style="italic" fo:font-weight="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5"><text:s/>Ordenanza reguladora del Comercio Ambulante en el municipio de Mogán <text:s/>: memoria, proyecto normativo previo, informe justificativo de la aprobación del proyecto</text:p>
      <text:p text:style-name="P7"/>
      <text:p text:style-name="P8">Expte: <text:s/>10627/2023</text:p>
      <text:p text:style-name="P7"/>
      <text:p text:style-name="P9"/>
      <text:p text:style-name="P10">Con fecha <text:span text:style-name="T2">24 de agosto de 2023</text:span>, la ingeniera técnica municipal doña Almudena Cabrera Benítez emite informe técnico en donde propone la modificación de la Ordenanza Reguladora del Comercio Ambulante en el Municipio de Mogán, habida cuenta que se han detectado varias deficiencias que dificultan la tramitación de expedientes precisando de una redacción más clara y concisa de algunos artículos de la misma. Todo ello con el objetivo que la aplicación de la Ordenanza en cuestión pueda tener mayor alcance, mejorando la actividad comercial en el municipio.</text:p>
      <text:p text:style-name="P10">Los artículos a modificar del texto que se encuentra en vigor serían los siguiente: <text:s/>1,2,7,8 y 10. </text:p>
      <text:p text:style-name="P10"/>
      <text:p text:style-name="P10">En esa misma fecha, la letrada adscrita a la unidad administrativa de Asesoría Jurídica de este Ayuntamiento, doña Dalia Esther González Martín, emite informe sobre el procedimiento a seguir y la justificación de llevar a cabo la modificación de los artículos propuestos por la ingeniera técnica, que literalmente dic:</text:p>
      <text:p text:style-name="P10"/>
      <text:p text:style-name="P18"><text:span text:style-name="T13">&lt;&lt;DALIA ESTER GONZÁLEZ MARTÍN</text:span><text:span text:style-name="T12">, Funcionaria municipal, Letrada adscrita a la U.A de Asesoría Jurídica según Decreto 736/2017, de 15 de marzo, vista la providencia del Alcalde Accidental D. Juan Mencey Navarro Romero (Decreto 4491/2023), en virtud de la cual se </text:span><text:span text:style-name="T5">dispone el inicio del expediente para llevar a cabo la</text:span><text:span text:style-name="T3"> </text:span><text:span text:style-name="T6">Modificación de la Ordenanza reguladora del Comercio Ambulante en el Municipio de Mogán</text:span><text:span text:style-name="T12">, y al amparo de lo </text:span><text:span text:style-name="T6">dispuesto en el artículo 135 del Reglamento Orgánico Municipal</text:span><text:span text:style-name="T12">, se emite el presente </text:span><text:span text:style-name="T13">INFORME JURÍDICO</text:span> <text:span text:style-name="T12">sobre la base de los antecedentes y consideraciones siguientes:</text:span></text:p>
      <text:p text:style-name="P18"/>
      <text:p text:style-name="P28">ANTECEDENTES DE HECHO</text:p>
      <text:p text:style-name="P30"/>
      <text:p text:style-name="P18"><text:span text:style-name="T13">PRIMERO.-</text:span> <text:span text:style-name="T12">En fecha 23 de agosto de 2023 se emite Providencia con CSV nº </text:span><text:a xlink:type="simple" xlink:href="https://oat.mogan.es:8448/ventanilla/validacionDoc/index.jsp?csv=%20BE006754aa90c17042ac07e7328080c1cN" text:style-name="Internet_20_link" text:visited-style-name="Visited_20_Internet_20_Link"><text:span text:style-name="T12">BE006754aa90c17042ac07e7328080c1cN</text:span></text:a><text:span text:style-name="T12">,</text:span> <text:span text:style-name="T12">por el Alcalde Accidental D. Juan Mencey Navarro Romero, en virtud de la cual se solicita la emisión de informes técnico y jurídico en relación con la modificación de la “</text:span><text:span text:style-name="T5">Ordenanza Municipal reguladora de la del Comercio Ambulante en el municipio de Mogán</text:span><text:span text:style-name="T3">” </text:span><text:span text:style-name="T5">(en adelante, la Ordenanza).</text:span></text:p>
      <text:p text:style-name="P18"/>
      <text:p text:style-name="P18"><text:span text:style-name="T13">SEGUNDO.- </text:span><text:span text:style-name="T12">En fecha 24 de agosto de 2023 se emite informe por</text:span> <text:span text:style-name="T12">Doña Almudena Cabrera Benítez, funcionaria municipal adscrita al Negociado de Mercadillos y Dominio Público, con CSV nº </text:span><text:a xlink:type="simple" xlink:href="https://oat.mogan.es:8448/ventanilla/validacionDoc/index.jsp?csv=%20B7006754aa9331809c8d07e736e080936j" text:style-name="Internet_20_link" text:visited-style-name="Visited_20_Internet_20_Link"><text:span text:style-name="T12">B7006754aa9331809c8d07e736e080936j</text:span></text:a><text:span text:style-name="T12">, en el que se hace constar que desde la entrada en vigor de la ordenanza y sucesivas modificaciones &lt;&lt;se han detectado varias deficiencias que dificultan la tramitación de expediente precisando de una redacción más clara y concisa de algunos artículos&gt;&gt;.</text:span></text:p>
      <text:p text:style-name="P29">Tras la exposición de los motivos que fundamentan la modificación, procede el técnico municipal a precisar los artículos que se modifican y en qué términos, todos los cuales los adjunta, además, como un anexo a su informe y que son, en síntesis, los artículos 1, 2, 7, 8 y 10.</text:p>
      <text:p text:style-name="P18"/>
      <text:p text:style-name="P29">A los anteriores hechos le son de aplicación los siguientes</text:p>
      <text:p text:style-name="P28">FUNDAMENTOS JURÍDICOS</text:p>
      <text:p text:style-name="P30"/>
      <text:p text:style-name="P18"><text:span text:style-name="T13">PRIMERO.-</text:span><text:span text:style-name="T3"> </text:span><text:span text:style-name="T5">En concreto, la Legislación aplicable viene determinada por:</text:span></text:p>
      <text:p text:style-name="P18"><text:span text:style-name="T5">- Los artículos 4, 22.2.d),</text:span><text:span text:style-name="T3"> </text:span><text:span text:style-name="T5">49 y 70.2 de la Ley 7/1985, de 2 de abril, Reguladora de las Bases del Régimen Local.</text:span></text:p>
      <text:p text:style-name="P16"><text:soft-page-break/>- El artículo 56 del Real Decreto Legislativo 781/1986, de 18 de abril, por el que se aprueba el Texto Refundido de las disposiciones legales vigentes en materia de Régimen Local.</text:p>
      <text:p text:style-name="P18"/>
      <text:p text:style-name="P18"><text:span text:style-name="T13">SEGUNDO.- </text:span><text:span text:style-name="T12">El artículo 4.1.a) de la Ley Reguladora de las Bases de Régimen Local (en adelante, LBRL) reconoce a los municipios, en su calidad de Administraciones Públicas y dentro de la esfera de sus competencias, la potestad reglamentaria y de autoorganización.</text:span></text:p>
      <text:p text:style-name="P18"><text:span text:style-name="T12">En este sentido, el Ayuntamiento es competente en la materia objeto de la disposición, de acuerdo con lo establecido en el </text:span><text:span text:style-name="T13">artículo 25.2.i) </text:span><text:span text:style-name="T12">del mismo texto normativo.</text:span></text:p>
      <text:p text:style-name="P18"/>
      <text:p text:style-name="P18"><text:span text:style-name="T13">TERCERO.- </text:span><text:span text:style-name="T12">El </text:span><text:span text:style-name="T13">artículo 56 del RDL 781/1986</text:span><text:span text:style-name="T12">, de 18 de abril, por el que se aprueba el texto refundido de las disposiciones legales vigentes en materia de Régimen Local, señala que el procedimiento para la modificación de los reglamentos y ordenanzas, es el mismo que el establecido en el </text:span><text:span text:style-name="T13">Artículo 49 de la LBRL</text:span> <text:span text:style-name="T12">para su elaboración, publicación y publicidad. Así las cosas, el citado precepto de la LBRL establece que el procedimiento a seguir es el siguiente:</text:span></text:p>
      <text:p text:style-name="P29">1º. Acuerdo del Pleno del Ayuntamiento, por el que se aprueba provisionalmente la modificación de la Ordenanza Fiscal.</text:p>
      <text:p text:style-name="P18"><text:span text:style-name="T12">2º. </text:span><text:span text:style-name="T13">Exposición pública</text:span> <text:span text:style-name="T12">durante un plazo mínimo de </text:span><text:span text:style-name="T13">treinta días</text:span><text:span text:style-name="T12">, dentro de los cuales los interesados podrán examinar el expediente y presentar las reclamaciones que estimen oportunas. A tales efectos, el Ayuntamiento deberá publicar el acuerdo provisional adoptado por el Pleno en el tablón de anuncios de la entidad, así como en el Boletín Oficial de la Provincia.</text:span></text:p>
      <text:p text:style-name="P18"><text:span text:style-name="T12">3º. Finalizado el período de exposición, la Corporación local adoptará el acuerdo de aprobación definitiva</text:span><text:span text:style-name="T13">, resolviendo las reclamaciones</text:span> <text:span text:style-name="T12">que se hubieran presentado en el periodo de exposición pública. Estos acuerdos deberán adoptarse con el </text:span><text:span text:style-name="T13">mismo quórum que el exigido para la aprobación</text:span> <text:span text:style-name="T12">provisional.</text:span></text:p>
      <text:p text:style-name="P29">En el supuesto de que no se hubieran presentado reclamaciones, se entenderá definitivamente adoptado el acuerdo, hasta entonces provisional, sin necesidad de un nuevo acuerdo plenario.</text:p>
      <text:p text:style-name="P29">4º. Los acuerdos definitivos y el texto íntegro de las modificaciones de las Ordenanzas fiscales habrán de ser publicados en el BOP sin que puedan entrar en vigor hasta que se haya llevado a cabo dicha publicación.</text:p>
      <text:p text:style-name="P18"/>
      <text:p text:style-name="P18"><text:span text:style-name="Strong_20_Emphasis"><text:span text:style-name="T12">CUARTO.- </text:span></text:span><text:span text:style-name="T12">El Proyecto de modificación de la Ordenanza en cuestión, que se adjunta como anexo al presente, se ajusta a las determinaciones legales y su contenido no supone infracción del Ordenamiento Jurídico.</text:span></text:p>
      <text:p text:style-name="P29">Asimismo la modificación propuesta se encuentra debidamente justificada en el informe técnico reseñado en el antecedente de hecho segundo, toda vez que se fundamenta en la necesidad de precisión, concreción y/o aclaración de determinados preceptos cuya aplicación práctica ha dificultado la tramitación de ciertos expedientes.</text:p>
      <text:p text:style-name="P29">A mayor abundamiento, del tenor literal del citado informe se desprende que las modificaciones previstas obedecen a lo establecido en el Decreto Legislativo 1/2012, de 21 de abril, por el que se aprueba el Texto Refundido de las Leyes de Ordenación de la Actividad Comercial de Canarias y reguladora de la licencia comercial (en particular, en lo que se refiere a la regulación del comercio ambulante en vehículos tienda), de modo que las mismas suponen, en puridad, una adaptación del texto normativo municipal a una disposición de superior rango. </text:p>
      <text:p text:style-name="P29">En efecto, se propone la modificación de determinados preceptos para que resulten coincidentes con lo establecido en la citada norma autonómica y, en otros casos, se modifican los artículos para su concordancia y coherencia con el resto de las modificaciones propuestas y/o con el resto del propio texto de la ordenanza.</text:p>
      <text:p text:style-name="P18"><text:span text:style-name="T12">No obstante lo anterior, y sin perjuicio de que se entiende debidamente justificada la modificación propuesta y el tenor literal de los artículos modificados; para una mejor definición del precepto, así como para dotar de mayor coherencia a su título respecto al cuerpo del mismo, se propone modificar la descripción del artículo 10 propuesta por la técnico municipal, considerando más adecuada la siguiente: &lt;&lt;</text:span><text:span text:style-name="T5">Artículo 10. Solicitudes y facultades de comprobación, control e inspección del Ayuntamiento&gt;&gt;. Por lo demás, se considera adecuada la modificación de la ordenanza tal como ha sido propuesta por la técnico municipal en su informe.</text:span></text:p>
      <text:p text:style-name="P29"><text:soft-page-break/>Por todo lo expuesto, quien suscribe considera pertinente proceder a la aprobación inicial de la modificación de la ordenanza municipal reguladora del Comercio Ambulante en el municipio de Mogán, para lo cual deberá seguirse el procedimiento establecido en el apartado anterior. </text:p>
      <text:p text:style-name="P18"/>
      <text:p text:style-name="P18"><text:span text:style-name="Strong_20_Emphasis"><text:span text:style-name="T12">QUINTO.- El Pleno municipal es competente para la aprobación y modificación de sus Ordenanzas y Reglamentos, en virtud de las atribuciones que le confiere el artículo 22.2.d) de la LBRL,</text:span></text:span><text:span text:style-name="Strong_20_Emphasis"><text:span text:style-name="T11"> </text:span></text:span><text:span text:style-name="Strong_20_Emphasis"><text:span text:style-name="T12">sin ser necesaria una mayoría especial (según el quórum establecido en el artículo 47.1 LBRL).</text:span></text:span></text:p>
      <text:p text:style-name="P18"/>
      <text:p text:style-name="P29">En virtud de los antecedentes y consideraciones expuestos, y de acuerdo con la normativa citada, así como la de general y pertinente aplicación, tengo a bien emitir la siguiente:</text:p>
      <text:p text:style-name="P18"/>
      <text:p text:style-name="P28">PROPUESTA DE RESOLUCIÓN</text:p>
      <text:p text:style-name="P30"/>
      <text:p text:style-name="P18"> <text:span text:style-name="Strong_20_Emphasis"><text:span text:style-name="T12">PRIMERO.-</text:span></text:span> <text:span text:style-name="T12">Aprobar por el Pleno, con carácter provisional, la </text:span><text:span text:style-name="T13">modificación de la </text:span><text:span text:style-name="T6">Ordenanza reguladora del Comercio Ambulante en el Municipio de Mogán</text:span><text:span text:style-name="T12">, que se recoge en el anexo del presente acuerdo.</text:span></text:p>
      <text:p text:style-name="Text_20_body"/>
      <text:p text:style-name="P18"><text:span text:style-name="Strong_20_Emphasis"><text:span text:style-name="T12">SEGUNDO.-</text:span></text:span> <text:span text:style-name="T12">Exponer al público el presente acuerdo </text:span><text:span text:style-name="T5">en el tablón de anuncios del Ayuntamiento y en el Boletín Oficial de la Provincia</text:span><text:span text:style-name="T12">, por un PLAZO DE TREINTA DÍAS, a fin de que los interesados puedan examinar el expediente y presentar las reclamaciones que estimen oportunas.</text:span></text:p>
      <text:p text:style-name="P18"/>
      <text:p text:style-name="P18"><text:span text:style-name="Strong_20_Emphasis"><text:span text:style-name="T12">TERCERO.-</text:span></text:span> <text:span text:style-name="T12">Aprobar definitivamente el acuerdo, por el Pleno, resolviendo las reclamaciones que se hubieran presentado, una vez transcurrido el plazo de exposición pública anterior. En el supuesto de que no se presenten reclamaciones en el plazo conferido, el acuerdo provisional se entenderá elevado automáticamente a definitivo, sin que sea necesario adoptar un nuevo acuerdo plenario.</text:span></text:p>
      <text:p text:style-name="P18"/>
      <text:p text:style-name="P18"><text:span text:style-name="T13">CUARTO.-</text:span> <text:span text:style-name="T12">Publicar en el Boletín Oficial de la Provincia el acuerdo definitivo en unión del texto íntegro de las modificaciones de la Ordenanza reguladora del Comercio Ambulante en el municipio de Mogán.</text:span></text:p>
      <text:p text:style-name="P18"/>
      <text:p text:style-name="P12"><text:span text:style-name="T7">El presente informe se emite con </text:span><text:span text:style-name="T8">nota de conformidad del Secretario General </text:span><text:span text:style-name="T7">de la Corporación, de conformidad con lo establecido en el </text:span><text:span text:style-name="T8">artículo 3.4 del Real Decreto 128/2018, de 16 de marzo</text:span><text:span text:style-name="T7">. Es cuanto tengo a bien informar a los efectos oportunos, según mi leal saber y entender desde el punto de vista jurídico y sin perjuicio de otro informe mejor fundado en derecho, quedando a salvo en cualquier caso, los pronunciamientos a que haya lugar por parte de la Corporación del Ayuntamiento de Mogán.</text:span><text:span text:style-name="T9">&gt;&gt;</text:span></text:p>
      <text:p text:style-name="P10"/>
      <text:p text:style-name="P10"/>
      <text:p text:style-name="P10"/>
      <text:p text:style-name="P10"/>
      <text:p text:style-name="P9">El texto con las modificaciones propuestas elevado a la consideración Plenaria es el siguiente:</text:p>
      <text:p text:style-name="P10"/>
      <text:p text:style-name="P22"/>
      <text:p text:style-name="P15">&lt;&lt;BORRADOR DE LA MODIFICACIÓN DE LA ORDENANZA REGULADORA DEL COMERCIO AMBULANTE EN EL MUNICIPIO DE MOGÁN</text:p>
      <text:p text:style-name="P18"/>
      <text:p text:style-name="P16"><text:soft-page-break/>Los artículos y disposiciones modificados son: 1,2,7,8 y 10, quedando redactados como se expone a continuación:</text:p>
      <text:p text:style-name="P18"/>
      <text:p text:style-name="P13">Artículo 1. Objeto.</text:p>
      <text:p text:style-name="P19">1.- Es objeto de la presente Ordenanza la regulación de la venta ambulante o no sedentaria en el Término municipal de Mogán, que se realiza por comerciantes fuera del establecimiento comercial permanente con instalaciones desmontables, transportables o móviles previamente autorizadas.</text:p>
      <text:p text:style-name="P18"/>
      <text:p text:style-name="P18"/>
      <text:p text:style-name="P14">2.- A tal efecto se regulan las diferentes modalidades de venta ambulante o no sedentaria, su régimen jurídico, su planificación y condiciones de ejercicio, la autorización municipal, así como la inspección, control y régimen sancionador de la citada actividad.</text:p>
      <text:p text:style-name="P14"/>
      <text:p text:style-name="P19">Artículo 2. Modalidades de venta.</text:p>
      <text:p text:style-name="P16">El comercio no sedentario o ambulante podrá ejercitarse entre otros, por la modalidad de venta en mercadillos, que es aquella que se realiza mediante la agrupación de puestos ubicados en suelo clasificado como urbano, en los que se ejerce la venta al por menor de artículos con oferta comercial variada, o por cualquier otra de sus distintas modalidades, que son las siguientes:</text:p>
      <text:p text:style-name="P16">a) Mercadillos periódicos: aquellos que se autorizan en lugares establecidos con una periodicidad habitual y </text:p>
      <text:p text:style-name="P16">determinada.</text:p>
      <text:p text:style-name="P14">b) Mercadillos ocasionales: aquellos que se autorizan esporádicamente, para fechas determinadas y que tienen lugar con motivo de fiestas o acontecimientos populares; y aquellos otros en los que se llevan a cabo transacciones de productos que, por su especiales circunstancias (productos de segunda mano, con pequeños defectos, fuera de moda, restos de existencias u otros), se realizan en condiciones más ventajosas para los compradores que en los establecimientos habituales.</text:p>
      <text:p text:style-name="P14">c) Mercadillos sectoriales: tendrán por objeto la venta exclusiva de artículos propios de la actividad comercial de un mismo sector (agrícola, ganadero, arte artesanía, segunda mano, u otros).</text:p>
      <text:p text:style-name="P14">d) Mercadillos estacionales o de temporada: los autorizados para la venta y promoción de productos que, por naturaleza, son de estación o de temporada.</text:p>
      <text:p text:style-name="P14">e) Comercio en vía pública en puestos aislados y desmontables de carácter ocasional.</text:p>
      <text:p text:style-name="P14">f) Comercio en zonas comunes de Centros Comerciales en puestos aislados y desmontables.</text:p>
      <text:p text:style-name="P21">g) Venta no sedentaria mediante vehículos-tiendas: la realizada de forma habitual, ocasional, periodica o continuada, por personas autorizadas, en vehículos-tiendas en las poblaciones. </text:p>
      <text:p text:style-name="P21">Quienes ejerzan esta modalidad de venta, deberán cumplir los requisitos establecidos en la presente ordenanza, las reglamentaciones específicas a aplicar en los productos y servicios que se dispongan para la venta, así como observar los preceptos de la demás normativa vigente.</text:p>
      <text:p text:style-name="P14">h) Otras modalidades de comercio ambulante que puedan acordarse mediante Decreto de Alcaldía a propuesta de la Concejalía correspondiente.</text:p>
      <text:p text:style-name="P16">i) Quedan excluidos de la presente ordenanza los puestos autorizados en la vía pública de carácter fijo y que se regirán por su normativa específica.</text:p>
      <text:p text:style-name="P18"/>
      <text:p text:style-name="P20">Artículo 7. Tipo y duración de la autorización. </text:p>
      <text:p text:style-name="P21">1. La autorización que se conceda es transmisible, sin que esta circunstancia afecte al periodo de vigencia de la misma. Sin Embargo, solo será transmisible entre familiares en el primer grado de consanguinidad o afinidad, asi como a favor de asalariados que acrediten una antiguedad mínima de dos años, previa comunicación y aprobación del Ayuntamiento y sin perjuicio de la necesidad de cumplimiento de los requisitos para su ejercicio y demás obligaciones. Para que puedan producirse esta transmisión tendrá que transcurrir un mínimo de 1 año desde la obtención de la licencia o 2 desde la transmisión anterior. No obstante, no se exigirá el requisito del transcurso del tiempo mínimo desde la obtención de la licencia a las transmisiones que deban producirse por fallecimiento, incapacidad sobrevenida o jubilación.</text:p>
      <text:p text:style-name="P13"><text:soft-page-break/>Cada persona física o jurídica sólo podrá ser titular de una autorización para el ejercicio de la actividad de venta ambulante en el Municipio de Mogán.</text:p>
      <text:p text:style-name="P13">Las personas titulares de la autorización están obligadas a permanecer en el puesto de venta en todo momento, a excepción de encontrarse de vacaciones o incapacidad laboral, motivos estos que deben ser comunicados por escrito y debidamente justificados al Negociado del Ayuntamiento encargado de la tramitación de las autorizaciones de venta ambulante.</text:p>
      <text:p text:style-name="P13">Únicamente podrá ejercer la actividad comercial ambulante el titular de la autorización, auxiliado en su caso, por el cónyuge o persona unida a éste por análoga relación de afectividad, hijos y empleados, todos ellos con contrato de trabajo y dados de alta en la Seguridad Social.</text:p>
      <text:p text:style-name="P18"/>
      <text:p text:style-name="P13">Cuando el ejercicio corresponda a una persona jurídica, si bajo una misma titularidad opera más de una persona física, deberá existir una relación contractual, o bien una relación de servicios documentales justificable entre el titular y la persona que lleve a tal efecto la actividad comercial.</text:p>
      <text:p text:style-name="P13">El periodo de duración de las autorizaciones será de 8 años, únicamente prorrogable para permitir al titular la amortización de las inversiones directamente relacionadas con la actividad y una remuneración equitativa de los capitales invertido. La pŕrroga se producirá mediante acto expreso, por otros 8 años, siempre que se cumplan los criterios que establezcan la normativa estatal, la normativa autonómica y la presente ordenanza.</text:p>
      <text:p text:style-name="P13">En los casos en que se autorice el comercio en espacios de celebración de fiestas populares, la autorización se limitará al periodo de duración de las mismas.</text:p>
      <text:p text:style-name="P13">La autorizaciones del Mercadillo Solidario (Rastro) serán estudiadas anualmente.</text:p>
      <text:p text:style-name="P18"/>
      <text:p text:style-name="P17"><text:span text:style-name="T8">2. El titular de la autorización y las personas que trabajen en el puesto en relación con la actividad comercial, estarán obligados al cumplimiento de los siguientes </text:span><text:span text:style-name="T10">requisitos</text:span><text:span text:style-name="T8">:</text:span></text:p>
      <text:p text:style-name="P18"/>
      <text:p text:style-name="P13">- Estar dados de alta en el epígrafe y al corriente en el pago del impuesto de actividades económicas o, en caso de estar exentos, estar dado de alta en el censo de obligados tributarios.</text:p>
      <text:p text:style-name="P13">- Estar dado de alta y al corriente en el pago de las cotizaciones de la Seguridad Social. </text:p>
      <text:p text:style-name="P13">- Estar al corriente en el pago de las tasas municipales correspondientes.</text:p>
      <text:p text:style-name="P13">- Disponer de autorización de residencia y trabajo, en caso de nacionales de terceros países.</text:p>
      <text:p text:style-name="P13">- Haber contratado un seguro de responsabilidad civil con cobertura de los riesgos de la actividad comercial desempeñada.</text:p>
      <text:p text:style-name="P13">- Cumplir los requisitos establecidos por las reglamentaciones específicas a aplicar en los productos y servicios que se dispongan para la venta, especialmente las normas técnico-sanitarias cuando se trate de productos alimentarios., así como garantizar la seguridad y salubridad de los productos que se oferten.</text:p>
      <text:p text:style-name="P18"/>
      <text:p text:style-name="P20">Artículo 8. Procedimiento de autorización.</text:p>
      <text:p text:style-name="P18"><text:span text:style-name="T6">1.- El procedimiento de concesión de la autorización municipal para el ejercicio de la venta ambulante en el dominio público</text:span><text:span text:style-name="T4"> </text:span><text:span text:style-name="T6">ha de ser, en todo caso, público, y su tramitación deberá desarrollarse conforme a criterios claros, sencillos, objetivos y predecibles, de conformidad con los apartados siguientes.</text:span></text:p>
      <text:p text:style-name="P13">2.- La convocatoria se realizará mediante resolución municipal del órgano competente.</text:p>
      <text:p text:style-name="P13"><text:soft-page-break/>3.- El plazo de resolución del procedimiento será de 3 meses a contar desde el díasiguiente al término del plazo para la presentación de solicitudes, transcurrido el cual los interesados podrán entender desestimada su solicitud.</text:p>
      <text:p text:style-name="P13">4.- En cuanto a la limitación de autorizaciones para el ejercicio de la venta ambulante, respecto de las personas jurídicas, no se podrá, al mismo tiempo, ser socio, accionista o miembro del órgano de administración de más de una sociedad mercantil que haya solicitado autorización para el ejercicio de la venta ambulante. Así mismo no se podrá simultanear la participación como socio, accionista o miembro del órgano de administración en una sociedad mercantil que cuente con autorización y además contar con autorización como empresario individual (persona física).</text:p>
      <text:p text:style-name="P13">5.- Para cubrir las vacantes que se produzcan, el procedimiento determinado por el Ayuntamiento, respetará, en todo caso, el régimen de concurrencia competitiva, así como las previsiones contenidas en los artículos 86 y siguientes de la Ley 33/2003, de 3 de noviembre de Patrimonio de las Administraciones Píblicas, asií como de la Ley 17/2009, de 23 de noviembre, sobre el libre acceso a las actividades de servicio y su ejercicio.</text:p>
      <text:p text:style-name="P18"/>
      <text:p text:style-name="P13">6.- La autorización municipal para el ejercicio de la venta ambulante en las zonas comunes de centros comerciales exigirá, además del cumplimiento de los requisitos establecidos en el apartado 2 del artículo 7 de la presente ordenanza, la correspondiente autorización del centro comercial, no estando sujeta al procedimiento establecido en los apartados anteriores.</text:p>
      <text:p text:style-name="P18"/>
      <text:p text:style-name="P13">Artículo 10. Solicitudes y facultades de comprobación, control e inspección del Ayuntamiento.</text:p>
      <text:p text:style-name="P18"><text:span text:style-name="T13">1.- Las personas que vayan a ejercer la venta ambulante en el dominio público</text:span> <text:span text:style-name="T13">han de presentar su solicitud en el plazo y bajo las condiciones que se establezcan en la convocatoria que será previamente publicada, así como venir acompañada de la documentación acreditativa del cumplimiento de los requisitos establecidos en el artículo 7.2 de la presente ordenanza.</text:span></text:p>
      <text:p text:style-name="P13">En el caso de solicitudes para poder participar en el Mercadillo Solidario (Rastro) se acogerán a lo estipulado en las bases específicas creadas para el mismo.</text:p>
      <text:p text:style-name="P13">En el caso de solicitudes para ejercer la venta ambulante en zonas comunes de centros comerciales, la misma deberá venir acompañada de la correspondiente autorización del centro comercial, así como del resto de documentación acreditativa del cumplimiento de los requisitos a que se refiere el artículo 7.2 de la presente ordenanza.</text:p>
      <text:p text:style-name="P13">En todo caso, el Ayuntamiento entregará a las personas que hayan obtenido autorización para el ejercicio del comercio ambulante dentro del término municipal, una identificación que contendrá los datos esenciales de la autorización, y que deberá permanecer expuesta al público, en lugar visible, mientras se desarrolla la actividad.</text:p>
      <text:p text:style-name="P18"/>
      <text:p text:style-name="P13">2.- Una vez concedida la autorización municipal, el Ayuntamiento podrá ejercitar las oportunas facultades de comprobación, control e inspección sobre el adjudicatario solicitando, entre otros, los siguientes documentos:</text:p>
      <text:p text:style-name="P13">a) Documentos acreditativos de la identidad del solicitante. En caso de personas jurídicas, documentación acreditativa de la personalidad y poderes del representante legal.</text:p>
      <text:p text:style-name="P13">b) Documentos acreditativos de estar dado de alta en el régimen de la Seguridad Social que corresponda.</text:p>
      <text:p text:style-name="P13">c) Documento acreditativo de estar dado de alta en el epígrafe fiscal del IAE correspondiente.</text:p>
      <text:p text:style-name="P13">d) Copias de los contratos de trabajo que acrediten la relación laboral de las personas que vayan a desarrollar la actividad en nombre del titular, sea este persona física o jurídica. Las sociedades cooperativas entregarán certificado de incorporación como socio trabajador, expedida por el Secretario de la misma o por persona con poderes en la entidad, y copia de la Relación Nominal de Trabajadores (RNT) y de la Relación de Liquidación de Cotizaciones (RLC) del solicitante.</text:p>
      <text:p text:style-name="P13">e) Justificación de estar en poder del carnet de manipulador de alimentos, en su caso, expedido por la Consejería competente conforme a la normativa vigente.</text:p>
      <text:p text:style-name="P13">f) Documentación acreditativa de poseer cuantos certificados sean necesarios por las Consejerías competentes conforme a la normativa vigente cuando se traten puesto de perecederos.</text:p>
      <text:p text:style-name="P13"><text:soft-page-break/>g) Documentación acreditativa de la suscripción del seguro de responsabilidad civil, que cubra cualquier clase de riesgo derivado del ejercicio de la actividad comercial.</text:p>
      <text:p text:style-name="P15">h) Justificación de tener a disposición del consumidor las correspondientes hojas de reclamación.&gt;&gt;</text:p>
      <text:p text:style-name="P12"/>
      <text:p text:style-name="P9"/>
      <text:p text:style-name="P11"><text:span text:style-name="T2">El Pleno de este Ayuntamiento, de fecha 4 de septiembre de 2023, aprobó inicialmente la modificación</text:span> de la Ordenanza citada, y el anuncio del mismo se publicó en el <text:span text:style-name="T2">BOP de Las Palmas nº 111, de 13 de septiembre de 2023</text:span>, y el texto íntegro de la normativa aprobada en el tablón de edictos y página web de este Ayuntamient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Helvetica Neue" svg:font-family="'Helvetica Neue', serif"/>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3"><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7</text:page-number></text:span></text:span><text:span text:style-name="Fuente_20_de_20_párrafo_20_predeter."><text:span text:style-name="MT1"> de </text:span></text:span><text:span text:style-name="Fuente_20_de_20_párrafo_20_predeter."><text:span text:style-name="MT1"><text:page-count>7</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4</text:page-number></text:span></text:span><text:span text:style-name="Fuente_20_de_20_párrafo_20_predeter."><text:span text:style-name="MT1"> de </text:span></text:span><text:span text:style-name="Fuente_20_de_20_párrafo_20_predeter."><text:span text:style-name="MT1"><text:page-count>7</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6-10T13:02:53.82</dc:date>
    <meta:editing-cycles>45</meta:editing-cycles>
    <meta:editing-duration>PT6H14M44S</meta:editing-duration>
    <meta:document-statistic meta:table-count="2" meta:image-count="1" meta:object-count="0" meta:page-count="7" meta:paragraph-count="98" meta:word-count="3400" meta:character-count="21971"/>
    <meta:user-defined meta:name="Información 1"/>
    <meta:user-defined meta:name="Información 2"/>
    <meta:user-defined meta:name="Información 3"/>
    <meta:user-defined meta:name="Información 4"/>
    <meta:template xlink:type="simple" xlink:actuate="onRequest" xlink:title="" xlink:href="file://vmfilepm/redirected$/promera/Descargas/cert3167946945700396.odt/Normal.dotm"/>
  </office:meta>
</office:document-meta>
</file>