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3" style:family="table">
      <style:table-properties style:width="13.314cm" fo:margin-left="1.3cm" fo:margin-right="1.884cm" table:align="margins"/>
    </style:style>
    <style:style style:name="Table3.A" style:family="table-column">
      <style:table-column-properties style:column-width="5.144cm" style:rel-column-width="25317*"/>
    </style:style>
    <style:style style:name="Table3.B" style:family="table-column">
      <style:table-column-properties style:column-width="2.434cm" style:rel-column-width="11981*"/>
    </style:style>
    <style:style style:name="Table3.C" style:family="table-column">
      <style:table-column-properties style:column-width="2.879cm" style:rel-column-width="14169*"/>
    </style:style>
    <style:style style:name="Table3.D" style:family="table-column">
      <style:table-column-properties style:column-width="2.858cm" style:rel-column-width="14068*"/>
    </style:style>
    <style:style style:name="Table3.1" style:family="table-row">
      <style:table-row-properties style:min-row-height="0.734cm"/>
    </style:style>
    <style:style style:name="Table3.A1" style:family="table-cell">
      <style:table-cell-properties style:vertical-align="middle" fo:background-color="#dddddd" fo:padding="0.049cm" fo:border="none">
        <style:background-image/>
      </style:table-cell-properties>
    </style:style>
    <style:style style:name="Table3.2" style:family="table-row">
      <style:table-row-properties style:min-row-height="0.681cm"/>
    </style:style>
    <style:style style:name="Table3.A2" style:family="table-cell">
      <style:table-cell-properties style:vertical-align="middle" fo:padding="0.049cm" fo:border="none"/>
    </style:style>
    <style:style style:name="Table3.B2" style:family="table-cell" style:data-style-name="N0">
      <style:table-cell-properties style:vertical-align="middle" fo:padding="0.049cm" fo:border="none"/>
    </style:style>
    <style:style style:name="Table3.B8" style:family="table-cell" style:data-style-name="N0">
      <style:table-cell-properties style:vertical-align="middle" fo:background-color="#dddddd" fo:padding="0.049cm" fo:border="none">
        <style:background-image/>
      </style:table-cell-properties>
    </style:style>
    <style:style style:name="Table5" style:family="table">
      <style:table-properties style:width="16.378cm" table:align="left"/>
    </style:style>
    <style:style style:name="Table5.A" style:family="table-column">
      <style:table-column-properties style:column-width="4.597cm"/>
    </style:style>
    <style:style style:name="Table5.B" style:family="table-column">
      <style:table-column-properties style:column-width="1.298cm"/>
    </style:style>
    <style:style style:name="Table5.C" style:family="table-column">
      <style:table-column-properties style:column-width="1.674cm"/>
    </style:style>
    <style:style style:name="Table5.D" style:family="table-column">
      <style:table-column-properties style:column-width="2.425cm"/>
    </style:style>
    <style:style style:name="Table5.E" style:family="table-column">
      <style:table-column-properties style:column-width="3.53cm"/>
    </style:style>
    <style:style style:name="Table5.F" style:family="table-column">
      <style:table-column-properties style:column-width="2.854cm"/>
    </style:style>
    <style:style style:name="Table5.1" style:family="table-row">
      <style:table-row-properties style:min-row-height="0.654cm"/>
    </style:style>
    <style:style style:name="Table5.A1" style:family="table-cell">
      <style:table-cell-properties style:vertical-align="middle" fo:background-color="#dddddd" fo:padding="0.049cm" fo:border="none">
        <style:background-image/>
      </style:table-cell-properties>
    </style:style>
    <style:style style:name="Table5.2" style:family="table-row">
      <style:table-row-properties style:min-row-height="0.601cm"/>
    </style:style>
    <style:style style:name="Table5.A2" style:family="table-cell">
      <style:table-cell-properties style:vertical-align="middle" fo:background-color="#ffffff" fo:padding="0.049cm" fo:border="none">
        <style:background-image/>
      </style:table-cell-properties>
    </style:style>
    <style:style style:name="Table5.C2" style:family="table-cell" style:data-style-name="N0">
      <style:table-cell-properties style:vertical-align="middle" fo:padding="0.049cm" fo:border="none"/>
    </style:style>
    <style:style style:name="Table5.D2" style:family="table-cell" style:data-style-name="N8103">
      <style:table-cell-properties style:vertical-align="bottom" fo:padding="0.049cm" fo:border="none"/>
    </style:style>
    <style:style style:name="Table5.F2" style:family="table-cell" style:data-style-name="N0">
      <style:table-cell-properties style:vertical-align="bottom" fo:padding="0.049cm" fo:border="none"/>
    </style:style>
    <style:style style:name="Table5.D3" style:family="table-cell" style:data-style-name="N8000">
      <style:table-cell-properties style:vertical-align="bottom" fo:padding="0.049cm" fo:border="none"/>
    </style:style>
    <style:style style:name="Table5.D6" style:family="table-cell" style:data-style-name="N103">
      <style:table-cell-properties style:vertical-align="middle" fo:background-color="#dddddd" fo:padding="0.049cm" fo:border="none">
        <style:background-image/>
      </style:table-cell-properties>
    </style:style>
    <style:style style:name="Table5.F6" style:family="table-cell" style:data-style-name="N0">
      <style:table-cell-properties style:vertical-align="middle" fo:background-color="#dddddd" fo:padding="0.049cm" fo:border="none">
        <style:background-image/>
      </style:table-cell-properties>
    </style:style>
    <style:style style:name="Table6" style:family="table">
      <style:table-properties style:width="8.969cm" fo:margin-left="1cm" fo:break-before="auto" fo:break-after="auto" table:align="left" fo:background-color="transparent" fo:keep-with-next="auto" style:may-break-between-rows="true">
        <style:background-image/>
      </style:table-properties>
    </style:style>
    <style:style style:name="Table6.A" style:family="table-column">
      <style:table-column-properties style:column-width="4.336cm"/>
    </style:style>
    <style:style style:name="Table6.B" style:family="table-column">
      <style:table-column-properties style:column-width="4.634cm"/>
    </style:style>
    <style:style style:name="Table6.A1" style:family="table-cell">
      <style:table-cell-properties fo:background-color="transparent" fo:padding="0.049cm" fo:border="none">
        <style:background-image/>
      </style:table-cell-properties>
    </style:style>
    <style:style style:name="Table6.3" style:family="table-row">
      <style:table-row-properties fo:background-color="transparent">
        <style:background-image/>
      </style:table-row-properties>
    </style:style>
    <style:style style:name="Table6.A3" style:family="table-cell">
      <style:table-cell-properties style:vertical-align="middle" fo:background-color="#dddddd" fo:padding="0.049cm" fo:border="none">
        <style:background-image/>
      </style:table-cell-properties>
    </style:style>
    <style:style style:name="Table6.B3" style:family="table-cell" style:data-style-name="N0">
      <style:table-cell-properties style:vertical-align="middle" fo:background-color="#dddddd" fo:padding="0.049cm" fo:border="none">
        <style:background-image/>
      </style:table-cell-properties>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Table_20_Contents">
      <style:paragraph-properties fo:margin-left="0cm" fo:margin-right="0cm" fo:margin-top="0cm" fo:margin-bottom="0.21cm" fo:text-align="center" style:justify-single-word="false" fo:orphans="2" fo:widows="2" fo:text-indent="0cm" style:auto-text-indent="false" fo:padding="0.049cm" fo:border="0.002cm solid #000000"/>
      <style:text-properties style:font-name="Arial" fo:font-size="8pt" style:font-size-asian="8pt" style:font-size-complex="8pt"/>
    </style:style>
    <style:style style:name="P7" style:family="paragraph" style:parent-style-name="Table_20_Contents">
      <style:paragraph-properties fo:margin-left="0cm" fo:margin-right="0cm" fo:margin-top="0cm" fo:margin-bottom="0.21cm" fo:text-align="start" style:justify-single-word="false" fo:orphans="2" fo:widows="2" fo:text-indent="0cm" style:auto-text-indent="false" fo:padding="0.049cm" fo:border="0.002cm solid #000000"/>
      <style:text-properties style:font-name="Arial" fo:font-size="8pt" style:font-size-asian="8pt" style:font-size-complex="8pt"/>
    </style:style>
    <style:style style:name="P8" style:family="paragraph" style:parent-style-name="Table_20_Contents">
      <style:paragraph-properties fo:margin-left="0cm" fo:margin-right="0cm" fo:margin-top="0cm" fo:margin-bottom="0.21cm" fo:text-align="end" style:justify-single-word="false" fo:orphans="2" fo:widows="2" fo:text-indent="0cm" style:auto-text-indent="false" fo:padding="0.049cm" fo:border="0.002cm solid #000000"/>
      <style:text-properties style:font-name="Arial" fo:font-size="8pt" fo:font-style="italic" fo:font-weight="bold" fo:background-color="transparent" style:font-size-asian="8pt" style:font-size-complex="8pt"/>
    </style:style>
    <style:style style:name="P9" style:family="paragraph" style:parent-style-name="Table_20_Contents">
      <style:paragraph-properties fo:margin-left="0cm" fo:margin-right="0cm" fo:margin-top="0cm" fo:margin-bottom="0.21cm" fo:text-align="center" style:justify-single-word="false" fo:orphans="2" fo:widows="2" fo:text-indent="0cm" style:auto-text-indent="false" fo:padding="0.049cm" fo:border="0.002cm solid #000000"/>
      <style:text-properties style:font-name="Arial" fo:font-size="10pt" style:font-size-asian="10pt" style:font-size-complex="10pt"/>
    </style:style>
    <style:style style:name="P10" style:family="paragraph" style:parent-style-name="Table_20_Contents">
      <style:paragraph-properties fo:margin-left="0cm" fo:margin-right="0cm" fo:margin-top="0cm" fo:margin-bottom="0.21cm" fo:text-align="start" style:justify-single-word="false" fo:orphans="2" fo:widows="2" fo:text-indent="0cm" style:auto-text-indent="false" fo:padding="0.049cm" fo:border="0.002cm solid #000000"/>
      <style:text-properties style:font-name="Arial" fo:font-size="10pt" style:font-size-asian="10pt" style:font-size-complex="10pt"/>
    </style:style>
    <style:style style:name="P11" style:family="paragraph" style:parent-style-name="Table_20_Contents">
      <style:paragraph-properties fo:margin-left="0cm" fo:margin-right="0cm" fo:margin-top="0cm" fo:margin-bottom="0.21cm" fo:text-align="end" style:justify-single-word="false" fo:orphans="2" fo:widows="2" fo:text-indent="0cm" style:auto-text-indent="false" fo:padding="0.049cm" fo:border="0.002cm solid #000000"/>
      <style:text-properties style:font-name="Arial" fo:font-size="10pt" style:font-size-asian="10pt" style:font-size-complex="10pt"/>
    </style:style>
    <style:style style:name="P12" style:family="paragraph" style:parent-style-name="Table_20_Contents">
      <style:paragraph-properties fo:margin-left="0cm" fo:margin-right="0cm" fo:margin-top="0cm" fo:margin-bottom="0.21cm" fo:text-align="end" style:justify-single-word="false" fo:orphans="2" fo:widows="2" fo:text-indent="0cm" style:auto-text-indent="false" fo:padding="0.049cm" fo:border="0.002cm solid #000000"/>
      <style:text-properties style:font-name="Arial" fo:font-size="10pt" fo:font-style="italic" fo:background-color="transparent" style:font-size-asian="10pt" style:font-size-complex="10pt"/>
    </style:style>
    <style:style style:name="P13" style:family="paragraph" style:parent-style-name="Table_20_Contents">
      <style:paragraph-properties fo:margin-left="0cm" fo:margin-right="0cm" fo:margin-top="0cm" fo:margin-bottom="0.21cm" fo:text-align="end" style:justify-single-word="false" fo:orphans="2" fo:widows="2" fo:text-indent="0cm" style:auto-text-indent="false" fo:padding="0.049cm" fo:border="0.002cm solid #000000"/>
      <style:text-properties style:font-name="Arial" fo:font-size="10pt" fo:font-style="italic" fo:font-weight="bold" fo:background-color="transparent" style:font-size-asian="10pt" style:font-size-complex="10pt"/>
    </style:style>
    <style:style style:name="P14" style:family="paragraph" style:parent-style-name="Table_20_Contents">
      <style:paragraph-properties fo:margin-left="0cm" fo:margin-right="0cm" fo:margin-top="0cm" fo:margin-bottom="0.21cm" fo:text-align="end" style:justify-single-word="false" fo:orphans="2" fo:widows="2" fo:text-indent="0cm" style:auto-text-indent="false" fo:padding="0.049cm" fo:border="0.002cm solid #000000"/>
      <style:text-properties fo:color="#000000" style:font-name="Arial" fo:font-size="8pt" fo:font-style="italic" fo:background-color="transparent" style:font-size-asian="8pt" style:font-size-complex="8pt"/>
    </style:style>
    <style:style style:name="P15" style:family="paragraph" style:parent-style-name="Table_20_Contents">
      <style:paragraph-properties fo:margin-left="0cm" fo:margin-right="0cm" fo:margin-top="0cm" fo:margin-bottom="0.21cm" fo:text-align="end" style:justify-single-word="false" fo:orphans="2" fo:widows="2" fo:text-indent="0cm" style:auto-text-indent="false" fo:padding="0.049cm" fo:border="0.002cm solid #000000"/>
      <style:text-properties fo:color="#ff0000" style:font-name="Arial" fo:font-size="10pt" fo:font-style="italic" fo:font-weight="bold" fo:background-color="transparent" style:font-size-asian="10pt" style:font-size-complex="10pt"/>
    </style:style>
    <style:style style:name="P16" style:family="paragraph" style:parent-style-name="Table_20_Contents">
      <style:paragraph-properties fo:margin-left="0cm" fo:margin-right="0cm" fo:margin-top="0cm" fo:margin-bottom="0.21cm" fo:text-align="start" style:justify-single-word="false" fo:orphans="2" fo:widows="2" fo:text-indent="0cm" style:auto-text-indent="false" fo:padding-left="0.101cm" fo:padding-right="0cm" fo:padding-top="0.101cm" fo:padding-bottom="0.101cm" fo:border-left="0.002cm solid #000000" fo:border-right="none" fo:border-top="0.002cm solid #000000" fo:border-bottom="0.002cm solid #000000"/>
      <style:text-properties style:font-name="Arial" fo:font-size="10pt" style:font-size-asian="10pt" style:font-size-complex="10pt"/>
    </style:style>
    <style:style style:name="P17" style:family="paragraph" style:parent-style-name="Table_20_Contents">
      <style:paragraph-properties fo:margin-left="0cm" fo:margin-right="0cm" fo:margin-top="0cm" fo:margin-bottom="0.21cm" fo:text-align="end" style:justify-single-word="false" fo:orphans="2" fo:widows="2" fo:text-indent="0cm" style:auto-text-indent="false" fo:padding="0.101cm" fo:border="0.002cm solid #000000"/>
      <style:text-properties fo:color="#000000" style:font-name="Arial" fo:font-size="10pt" fo:font-style="italic" fo:background-color="transparent" style:font-size-asian="10pt" style:font-size-complex="10pt"/>
    </style:style>
    <style:style style:name="P18" style:family="paragraph" style:parent-style-name="Table_20_Contents">
      <style:paragraph-properties fo:margin-left="0cm" fo:margin-right="0cm" fo:margin-top="0cm" fo:margin-bottom="0.21cm" fo:text-align="start" style:justify-single-word="false" fo:orphans="2" fo:widows="2" fo:text-indent="0cm" style:auto-text-indent="false"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19" style:family="paragraph" style:parent-style-name="Table_20_Contents">
      <style:paragraph-properties fo:margin-left="0cm" fo:margin-right="0cm" fo:margin-top="0cm" fo:margin-bottom="0.21cm" fo:text-align="end" style:justify-single-word="false" fo:orphans="2" fo:widows="2" fo:text-indent="0cm" style:auto-text-indent="false" fo:padding-left="0.101cm" fo:padding-right="0.101cm" fo:padding-top="0cm" fo:padding-bottom="0.101cm" fo:border-left="0.002cm solid #000000" fo:border-right="0.002cm solid #000000" fo:border-top="none" fo:border-bottom="0.002cm solid #000000"/>
      <style:text-properties fo:color="#000000" style:font-name="Arial" fo:font-size="10pt" fo:font-style="italic" fo:background-color="transparent" style:font-size-asian="10pt" style:font-size-complex="10pt"/>
    </style:style>
    <style:style style:name="P20" style:family="paragraph" style:parent-style-name="Table_20_Contents">
      <style:paragraph-properties fo:margin-left="0cm" fo:margin-right="0cm" fo:margin-top="0cm" fo:margin-bottom="0.21cm" fo:text-align="start" style:justify-single-word="false" fo:orphans="2" fo:widows="2" fo:text-indent="0cm" style:auto-text-indent="false" fo:padding-left="0.049cm" fo:padding-right="0cm" fo:padding-top="0.049cm" fo:padding-bottom="0.049cm" fo:border-left="0.002cm solid #000000" fo:border-right="none" fo:border-top="0.002cm solid #000000" fo:border-bottom="0.002cm solid #000000"/>
      <style:text-properties style:font-name="Arial" fo:font-size="10pt" style:font-size-asian="10pt" style:font-size-complex="10pt"/>
    </style:style>
    <style:style style:name="P21" style:family="paragraph" style:parent-style-name="Text_20_body">
      <style:paragraph-properties fo:margin-left="0cm" fo:margin-right="0cm" fo:margin-top="0cm" fo:margin-bottom="0.21cm" fo:text-align="justify" style:justify-single-word="false" fo:orphans="2" fo:widows="2" fo:text-indent="0cm" style:auto-text-indent="false" fo:padding="0cm" fo:border="none"/>
      <style:text-properties style:font-name="Arial" fo:font-size="10pt" style:font-size-asian="10pt" style:font-size-complex="10pt"/>
    </style:style>
    <style:style style:name="P22" style:family="paragraph" style:parent-style-name="Table_20_Contents">
      <style:paragraph-properties fo:margin-left="0cm" fo:margin-right="0cm" fo:text-indent="0cm" style:auto-text-indent="false"/>
      <style:text-properties style:font-name="Arial" fo:font-size="10pt" style:font-size-asian="10pt" style:font-size-complex="10pt"/>
    </style:style>
    <style:style style:name="P23" style:family="paragraph" style:parent-style-name="Text_20_body">
      <style:paragraph-properties fo:margin-left="0cm" fo:margin-right="0cm" fo:margin-top="0cm" fo:margin-bottom="0cm" fo:text-align="justify" style:justify-single-word="false" fo:orphans="2" fo:widows="2" fo:text-indent="0cm" style:auto-text-indent="false"/>
    </style:style>
    <style:style style:name="P24"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25" style:family="paragraph" style:parent-style-name="Text_20_body">
      <style:paragraph-properties fo:margin-left="0cm" fo:margin-right="0cm" fo:margin-top="0cm" fo:margin-bottom="0cm" fo:text-align="center" style:justify-single-word="false" fo:orphans="2" fo:widows="2" fo:text-indent="0cm" style:auto-text-indent="false"/>
      <style:text-properties style:font-name="Arial" fo:font-size="10pt" style:font-size-asian="10pt" style:font-size-complex="10pt"/>
    </style:style>
    <style:style style:name="P26"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27"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background-color="transparent" style:font-size-asian="10pt" style:font-size-complex="10pt"/>
    </style:style>
    <style:style style:name="P28"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111111" style:font-name="Arial" fo:font-size="10pt" fo:font-style="italic" fo:font-weight="normal" fo:background-color="transparent" style:font-size-asian="10pt" style:font-size-complex="10pt"/>
    </style:style>
    <style:style style:name="P29"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background-color="transparent" style:font-size-asian="10pt" style:font-size-complex="10pt"/>
    </style:style>
    <style:style style:name="P30"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style:font-size-asian="10pt" style:font-size-complex="10pt"/>
    </style:style>
    <style:style style:name="P31" style:family="paragraph" style:parent-style-name="Text_20_body">
      <style:paragraph-properties fo:margin-left="0cm" fo:margin-right="0cm" fo:margin-top="0cm" fo:margin-bottom="0.199cm" fo:text-align="center" style:justify-single-word="false" fo:orphans="2" fo:widows="2" fo:text-indent="0cm" style:auto-text-indent="false"/>
      <style:text-properties style:font-name="Arial" fo:font-size="10pt" style:font-size-asian="10pt" style:font-size-complex="10pt"/>
    </style:style>
    <style:style style:name="P32" style:family="paragraph" style:parent-style-name="Text_20_body">
      <style:paragraph-properties fo:margin-left="0cm" fo:margin-right="0cm" fo:margin-top="0cm" fo:margin-bottom="0.199cm" fo:text-align="justify" style:justify-single-word="false" fo:text-indent="0cm" style:auto-text-indent="false"/>
      <style:text-properties style:font-name="Arial" fo:font-size="10pt" style:font-size-asian="10pt" style:font-size-complex="10pt"/>
    </style:style>
    <style:style style:name="P33" style:family="paragraph" style:parent-style-name="Text_20_body">
      <style:paragraph-properties fo:margin-left="0cm" fo:margin-right="0cm" fo:margin-top="0cm" fo:margin-bottom="0.199cm" fo:text-align="justify" style:justify-single-word="false" fo:orphans="2" fo:widows="2" fo:text-indent="0cm" style:auto-text-indent="false"/>
      <style:text-properties style:font-name="Arial" fo:font-size="10pt" style:font-size-asian="10pt" style:font-size-complex="10pt"/>
    </style:style>
    <style:style style:name="P34" style:family="paragraph" style:parent-style-name="Text_20_body">
      <style:paragraph-properties fo:margin-left="0cm" fo:margin-right="0cm" fo:margin-top="0cm" fo:margin-bottom="0.199cm" fo:text-align="justify" style:justify-single-word="false" fo:orphans="2" fo:widows="2" fo:text-indent="0cm" style:auto-text-indent="false"/>
    </style:style>
    <style:style style:name="P35" style:family="paragraph" style:parent-style-name="Heading">
      <style:text-properties style:font-name="Arial" fo:font-size="9pt" style:font-size-asian="9pt" style:font-size-complex="9pt"/>
    </style:style>
    <style:style style:name="P36" style:family="paragraph" style:parent-style-name="Standard">
      <style:paragraph-properties fo:text-align="justify" style:justify-single-word="false"/>
      <style:text-properties style:font-name="Arial" fo:font-weight="bold" style:font-weight-asian="bold" style:font-name-complex="Arial Narrow" style:font-style-complex="italic" style:font-weight-complex="bold"/>
    </style:style>
    <style:style style:name="P37" style:family="paragraph" style:parent-style-name="Standard">
      <style:paragraph-properties fo:text-align="center" style:justify-single-word="false"/>
      <style:text-properties style:font-name="Arial" fo:font-weight="bold" fo:background-color="#ccff99" style:font-weight-asian="bold" style:font-name-complex="Arial Narrow" style:font-style-complex="italic" style:font-weight-complex="bold"/>
    </style:style>
    <style:style style:name="P38" style:family="paragraph" style:parent-style-name="Standard">
      <style:paragraph-properties fo:text-align="justify" style:justify-single-word="false"/>
      <style:text-properties fo:font-variant="normal" fo:text-transform="none" fo:color="#221e1f" style:font-name="Arial" fo:font-size="10pt" fo:language="es" fo:country="ES" fo:font-style="normal" fo:font-weight="bold" fo:background-color="#ffffff" style:font-size-asian="10pt" style:font-weight-asian="bold" style:font-name-complex="Arial" style:font-size-complex="10pt" style:font-weight-complex="bold"/>
    </style:style>
    <style:style style:name="P39" style:family="paragraph" style:parent-style-name="Standard">
      <style:paragraph-properties fo:text-align="justify" style:justify-single-word="false"/>
      <style:text-properties fo:color="#000000" style:font-name="Arial1" fo:font-size="10pt" fo:font-style="italic" fo:font-weight="bold"/>
    </style:style>
    <style:style style:name="P40" style:family="paragraph" style:parent-style-name="Text_20_body">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41" style:family="paragraph" style:parent-style-name="Text_20_body">
      <style:paragraph-properties fo:margin-left="0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2" style:family="paragraph" style:parent-style-name="Text_20_body">
      <style:paragraph-properties fo:margin-top="0cm" fo:margin-bottom="0cm" fo:text-align="justify" style:justify-single-word="false" fo:orphans="2" fo:widows="2"/>
      <style:text-properties fo:color="#000000" style:font-name="Arial" fo:font-size="10pt" fo:font-style="italic" fo:font-weight="normal" fo:background-color="transparent" style:font-size-asian="10pt" style:font-size-complex="10pt"/>
    </style:style>
    <style:style style:name="P43" style:family="paragraph" style:parent-style-name="Text_20_body">
      <style:paragraph-properties fo:margin-top="0cm" fo:margin-bottom="0cm" fo:text-align="justify" style:justify-single-word="false" fo:orphans="2" fo:widows="2"/>
    </style:style>
    <style:style style:name="P44" style:family="paragraph" style:parent-style-name="Text_20_body">
      <style:paragraph-properties fo:margin-top="0cm" fo:margin-bottom="0cm" fo:text-align="justify" style:justify-single-word="false" fo:orphans="2" fo:widows="2"/>
      <style:text-properties style:font-name="Arial" fo:font-size="10pt" style:font-size-asian="10pt" style:font-size-complex="10pt"/>
    </style:style>
    <style:style style:name="P45" style:family="paragraph" style:parent-style-name="Text_20_body">
      <style:paragraph-properties fo:margin-top="0cm" fo:margin-bottom="0cm" fo:text-align="center" style:justify-single-word="false" fo:orphans="2" fo:widows="2"/>
      <style:text-properties style:font-name="Arial" fo:font-size="10pt" style:font-size-asian="10pt" style:font-size-complex="10pt"/>
    </style:style>
    <style:style style:name="P46" style:family="paragraph" style:parent-style-name="Text_20_body">
      <style:paragraph-properties fo:margin-top="0cm" fo:margin-bottom="0cm" fo:text-align="justify" style:justify-single-word="false" fo:orphans="2" fo:widows="2"/>
      <style:text-properties style:font-name="Arial" fo:font-size="10pt" fo:font-weight="bold" fo:background-color="transparent" style:font-size-asian="10pt" style:font-size-complex="10pt"/>
    </style:style>
    <style:style style:name="P47" style:family="paragraph" style:parent-style-name="Text_20_body">
      <style:paragraph-properties fo:margin-top="0cm" fo:margin-bottom="0cm" fo:text-align="justify" style:justify-single-word="false" fo:orphans="2" fo:widows="2"/>
      <style:text-properties style:font-name="Arial" fo:font-size="10pt" fo:font-weight="normal" fo:background-color="transparent" style:font-size-asian="10pt" style:font-size-complex="10pt"/>
    </style:style>
    <style:style style:name="P48" style:family="paragraph" style:parent-style-name="Text_20_body">
      <style:paragraph-properties fo:margin-top="0cm" fo:margin-bottom="0cm" fo:text-align="justify" style:justify-single-word="false" fo:orphans="2" fo:widows="2"/>
      <style:text-properties style:font-name="Arial" fo:font-size="10pt" fo:background-color="transparent" style:font-size-asian="10pt" style:font-size-complex="10pt"/>
    </style:style>
    <style:style style:name="P49" style:family="paragraph" style:parent-style-name="Text_20_body">
      <style:paragraph-properties fo:margin-left="1.27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50" style:family="paragraph" style:parent-style-name="Text_20_body">
      <style:paragraph-properties fo:margin-left="1.27cm" fo:margin-right="0cm" fo:margin-top="0cm" fo:margin-bottom="0cm" fo:text-align="justify" style:justify-single-word="false" fo:orphans="2" fo:widows="2" fo:text-indent="0cm" style:auto-text-indent="false"/>
      <style:text-properties style:font-name="Arial" fo:font-size="10pt" fo:font-weight="normal" fo:background-color="transparent" style:font-size-asian="10pt" style:font-size-complex="10pt"/>
    </style:style>
    <style:style style:name="P51"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solid" style:text-underline-width="auto" style:text-underline-color="font-color" fo:font-weight="bold" fo:background-color="#ccff99" style:font-style-asian="normal" style:font-weight-asian="bold" style:font-name-complex="Arial Narrow" style:font-style-complex="normal" style:font-weight-complex="bold"/>
    </style:style>
    <style:style style:name="P52"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background-color="transparent" style:font-size-asian="10pt" style:font-size-complex="10pt"/>
    </style:style>
    <style:style style:name="P53"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54"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normal" fo:background-color="transparent" style:font-size-asian="10pt" style:font-size-complex="10pt"/>
    </style:style>
    <style:style style:name="P55" style:family="paragraph" style:parent-style-name="Text_20_body" style:list-style-name="L1">
      <style:paragraph-properties fo:margin-left="0cm" fo:margin-right="0cm" fo:margin-top="0cm" fo:margin-bottom="0cm" fo:text-align="justify" style:justify-single-word="false" fo:orphans="2" fo:widows="2" fo:text-indent="0cm" style:auto-text-indent="false"/>
      <style:text-properties style:font-name="Arial" fo:font-size="10pt" fo:font-weight="normal" fo:background-color="transparent" style:font-size-asian="10pt" style:font-size-complex="10pt"/>
    </style:style>
    <style:style style:name="P56" style:family="paragraph" style:parent-style-name="Text_20_body" style:list-style-name="L1">
      <style:paragraph-properties fo:margin-top="0cm" fo:margin-bottom="0cm" fo:text-align="justify" style:justify-single-word="false" fo:orphans="2" fo:widows="2"/>
      <style:text-properties style:font-name="Arial" fo:font-size="10p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size-asian="10pt" style:font-weight-asian="bold" style:font-size-complex="10pt" style:font-weight-complex="bold"/>
    </style:style>
    <style:style style:name="T5" style:family="text">
      <style:text-properties fo:font-weight="bold" fo:background-color="transparent" loext:char-shading-value="0"/>
    </style:style>
    <style:style style:name="T6" style:family="text">
      <style:text-properties fo:color="#000000" style:font-name="Arial1" fo:font-style="normal" style:text-underline-style="none" fo:background-color="transparent" style:font-style-asian="normal" style:font-style-complex="normal"/>
    </style:style>
    <style:style style:name="T7" style:family="text">
      <style:text-properties fo:color="#000000" fo:font-style="italic" fo:background-color="transparent" loext:opacity="100%" loext:char-shading-value="0"/>
    </style:style>
    <style:style style:name="T8" style:family="text">
      <style:text-properties fo:color="#000000" fo:font-style="italic" fo:font-weight="normal" fo:background-color="transparent" loext:opacity="100%" loext:char-shading-value="0"/>
    </style:style>
    <style:style style:name="T9" style:family="text">
      <style:text-properties fo:color="#000000" fo:font-style="italic" fo:font-weight="bold" fo:background-color="transparent" loext:opacity="100%" loext:char-shading-value="0"/>
    </style:style>
    <style:style style:name="T10" style:family="text">
      <style:text-properties fo:color="#000000" fo:font-style="italic" fo:font-weight="bold" fo:background-color="transparent" style:font-weight-asian="bold" style:font-weight-complex="bold" loext:opacity="100%" loext:char-shading-value="0"/>
    </style:style>
    <style:style style:name="T11" style:family="text">
      <style:text-properties fo:color="#000000" style:text-position="33% 80%" fo:font-style="italic" fo:font-weight="normal" fo:background-color="transparent" loext:opacity="100%" loext:char-shading-value="0"/>
    </style:style>
    <style:style style:name="T12" style:family="text">
      <style:text-properties fo:color="#000000" fo:background-color="transparent" loext:opacity="100%" loext:char-shading-value="0"/>
    </style:style>
    <style:style style:name="T13" style:family="text">
      <style:text-properties fo:color="#000000" style:font-name="Arial" fo:font-size="10pt" fo:font-style="italic" fo:background-color="transparent" style:font-size-asian="10pt" style:font-size-complex="10pt" loext:opacity="100%" loext:char-shading-value="0"/>
    </style:style>
    <style:style style:name="T14" style:family="text">
      <style:text-properties fo:color="#000000" fo:font-weight="bold" fo:background-color="transparent" loext:opacity="100%" loext:char-shading-value="0"/>
    </style:style>
    <style:style style:name="T15" style:family="text">
      <style:text-properties fo:color="#000000" fo:font-style="normal" style:text-underline-style="none" fo:font-weight="bold" fo:background-color="transparent" style:font-name-asian="Times New Roman" style:font-style-asian="normal" style:font-weight-asian="bold" style:font-style-complex="normal" style:font-weight-complex="bold"/>
    </style:style>
    <style:style style:name="T16" style:family="text">
      <style:text-properties fo:color="#000000" fo:font-style="normal" style:text-underline-style="none" fo:font-weight="normal" fo:background-color="transparent" style:font-name-asian="Times New Roman" style:font-style-asian="normal" style:font-weight-asian="normal" style:font-style-complex="normal" style:font-weight-complex="normal"/>
    </style:style>
    <style:style style:name="T17" style:family="text">
      <style:text-properties style:font-name="Arial" fo:font-size="10pt" fo:font-weight="bold" fo:background-color="transparent" style:font-size-asian="10pt" style:font-weight-asian="bold" style:font-size-complex="10pt" style:font-weight-complex="bold" loext:char-shading-value="0"/>
    </style:style>
    <style:style style:name="T18" style:family="text">
      <style:text-properties style:font-name="Arial" fo:font-size="10pt" fo:background-color="transparent" style:font-size-asian="10pt" style:font-size-complex="10pt" loext:char-shading-value="0"/>
    </style:style>
    <style:style style:name="T19" style:family="text">
      <style:text-properties style:font-name="Arial" fo:font-size="10pt" fo:font-weight="normal" fo:background-color="transparent" style:font-size-asian="10pt" style:font-size-complex="10pt" loext:char-shading-value="0"/>
    </style:style>
    <style:style style:name="T20" style:family="text">
      <style:text-properties style:font-name="Arial" fo:font-size="10pt" style:font-size-asian="10pt" style:font-size-complex="10pt"/>
    </style:style>
    <style:style style:name="T21" style:family="text">
      <style:text-properties style:font-name="Arial" fo:font-size="10pt" fo:font-style="italic" fo:font-weight="bold" fo:background-color="transparent" style:font-size-asian="10pt" style:font-size-complex="10pt" loext:char-shading-value="0"/>
    </style:style>
    <style:style style:name="T22" style:family="text">
      <style:text-properties style:font-name="Arial" fo:font-size="10pt" fo:font-style="italic" fo:font-weight="normal" fo:background-color="transparent" style:font-size-asian="10pt" style:font-size-complex="10pt" loext:char-shading-value="0"/>
    </style:style>
    <style:style style:name="T23" style:family="text">
      <style:text-properties style:font-name="Arial" fo:font-size="10pt" fo:font-style="italic" fo:background-color="transparent" style:font-size-asian="10pt" style:font-size-complex="10pt" loext:char-shading-value="0"/>
    </style:style>
    <style:style style:name="T24" style:family="text">
      <style:text-properties style:font-name="Arial" style:font-name-asian="Times New Roman" style:font-size-asian="10pt" style:font-size-complex="10pt"/>
    </style:style>
    <style:style style:name="T25" style:family="text">
      <style:text-properties fo:font-style="italic" fo:font-weight="normal" fo:background-color="transparent" loext:char-shading-value="0"/>
    </style:style>
    <style:style style:name="T26" style:family="text">
      <style:text-properties fo:font-style="italic" fo:font-weight="bold" fo:background-color="transparent" loext:char-shading-value="0"/>
    </style:style>
    <style:style style:name="T27" style:family="text">
      <style:text-properties fo:font-style="italic" fo:background-color="transparent" loext:char-shading-value="0"/>
    </style:style>
    <style:style style:name="T28" style:family="text">
      <style:text-properties fo:color="#111111" fo:font-style="italic" fo:font-weight="bold" fo:background-color="transparent" loext:opacity="100%" loext:char-shading-value="0"/>
    </style:style>
    <style:style style:name="T29" style:family="text">
      <style:text-properties fo:color="#111111" fo:font-style="italic" fo:font-weight="normal" fo:background-color="transparent" loext:opacity="100%" loext:char-shading-value="0"/>
    </style:style>
    <style:style style:name="T30" style:family="text">
      <style:text-properties fo:color="#111111" fo:font-style="italic" fo:background-color="transparent" loext:opacity="100%" loext:char-shading-value="0"/>
    </style:style>
    <style:style style:name="T31" style:family="text">
      <style:text-properties fo:color="#111111" fo:font-weight="bold" loext:opacity="100%"/>
    </style:style>
    <style:style style:name="T32" style:family="text">
      <style:text-properties fo:color="#111111" loext:opacity="100%"/>
    </style:style>
    <style:style style:name="T33" style:family="text">
      <style:text-properties fo:font-variant="normal" fo:text-transform="none" fo:color="#000000" fo:letter-spacing="normal" fo:font-style="italic" fo:font-weight="normal" fo:background-color="transparent" loext:opacity="100%" loext:char-shading-value="0"/>
    </style:style>
    <style:style style:name="T34" style:family="text">
      <style:text-properties fo:font-variant="normal" fo:text-transform="none" fo:color="#000000" fo:letter-spacing="normal" fo:font-style="italic" fo:font-weight="normal" fo:background-color="#ffffff" loext:opacity="100%" loext:char-shading-value="0"/>
    </style:style>
    <style:style style:name="T35" style:family="text">
      <style:text-properties fo:font-variant="normal" fo:text-transform="none" fo:color="#000000" fo:letter-spacing="normal" fo:font-style="italic" style:text-underline-style="solid" style:text-underline-width="auto" style:text-underline-color="font-color" fo:font-weight="normal" fo:background-color="transparent" loext:opacity="100%" loext:char-shading-value="0"/>
    </style:style>
    <style:style style:name="T36" style:family="text">
      <style:text-properties fo:font-variant="normal" fo:text-transform="none" fo:color="#000000" fo:letter-spacing="normal" fo:font-style="italic" style:text-underline-style="solid" style:text-underline-width="auto" style:text-underline-color="font-color" fo:font-weight="normal" fo:background-color="#ffffff" loext:opacity="100%" loext:char-shading-value="0"/>
    </style:style>
    <style:style style:name="T37" style:family="text">
      <style:text-properties fo:font-variant="normal" fo:text-transform="none" fo:color="#000000" fo:letter-spacing="normal" fo:font-style="italic" fo:font-weight="bold" fo:background-color="#ffffff" loext:opacity="100%" loext:char-shading-value="0"/>
    </style:style>
    <style:style style:name="T38" style:family="text">
      <style:text-properties fo:font-variant="normal" fo:text-transform="none" fo:color="#000000" fo:letter-spacing="normal" fo:font-style="italic" fo:font-weight="bold" fo:background-color="transparent" loext:opacity="100%" loext:char-shading-value="0"/>
    </style:style>
    <style:style style:name="T39" style:family="text">
      <style:text-properties style:text-underline-style="solid" style:text-underline-width="auto" style:text-underline-color="font-color"/>
    </style:style>
    <style:style style:name="T40" style:family="text">
      <style:text-properties fo:font-weight="normal"/>
    </style:style>
    <style:style style:name="T41" style:family="text">
      <style:text-properties fo:font-weight="normal" fo:background-color="transparent" loext:char-shading-value="0"/>
    </style:style>
    <style:style style:name="T42" style:family="text">
      <style:text-properties fo:background-color="transparent" loext:char-shading-value="0"/>
    </style:style>
    <style:style style:name="T43" style:family="text">
      <style:text-properties style:text-underline-style="none" fo:background-color="transparen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number:number-style style:name="N0">
      <number:number number:min-integer-digits="1"/>
    </number:number-style>
    <number:number-style style:name="N103">
      <number:number number:decimal-places="0" number:min-integer-digits="0" number:display-factor="1000"/>
    </number:number-style>
    <number:number-style style:name="N8000" number:language="es" number:country="ES">
      <number:number number:min-integer-digits="1"/>
    </number:number-style>
    <number:number-style style:name="N8103" number:language="es" number:country="ES">
      <number:number number:decimal-places="0" number:min-integer-digits="0" number:display-factor="1000"/>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1"><text:s/>Ordenanza fiscal reguladora de las <text:s/><text:span text:style-name="Strong_20_Emphasis"><text:span text:style-name="T24">tasas por prestación del servicio de alcantarillado y tratamiento y depuración de aguas residuales: </text:span></text:span><text:span text:style-name="Strong_20_Emphasis"><text:span text:style-name="T4"><text:s/>memoria, proyecto normativo previo, informe justificativo de la aprobación del proyecto</text:span></text:span></text:p>
      <text:p text:style-name="P36"/>
      <text:p text:style-name="P37">Expte: <text:s/>12074/2023</text:p>
      <text:p text:style-name="P36"/>
      <text:p text:style-name="P38"/>
      <text:p text:style-name="P23"><text:span text:style-name="T19">Con fecha </text:span><text:span text:style-name="T17">27 de septiembre de 2023</text:span><text:span text:style-name="T19">, se emite informe técnico-económico por doña Beatriz Delgado Santana, adscrita a la Intervención General de este Ayuntamiento, <text:s/>de cuyo tenor literal se desprende, en síntesis, lo siguiente:</text:span><text:span text:style-name="T20"> </text:span></text:p>
      <text:p text:style-name="P41"/>
      <text:p text:style-name="P24"><text:span text:style-name="T26">&lt;&lt;INFORME TÉCNICO-ECONÓMICO</text:span> </text:p>
      <text:p text:style-name="P24"/>
      <text:p text:style-name="P24"><text:span text:style-name="T26">PRIMERO.- </text:span><text:span text:style-name="T25">En uso de las competencias locales reconocidas por el artículo 106 de la Ley 7/1985, de 2 de abril, Reguladora de las Bases del Régimen Local y de conformidad con lo dispuesto en el artículo 20 en relación con los artículos 15 a 19 del Texto Refundido de la Ley Reguladora de las Haciendas Locales, aprobado por el Real Decreto Legislativo 2/2004, de 5 de marzo, (en adelante, TRLRHL) esta entidad consideró necesario y oportuno establecer la tasa por prestación del servicio de alcantarillado y tratamiento y depuración de aguas residuales que se recogió en la correspondiente Ordenanza Fiscal Reguladora, publicada en el BOP de Las Palmas n.º 66, de 3 de junio de 1994. Tras varias modificaciones, la última modificación aprobada fue publicada en el BOP de Las Palmas, n.º 12 de 26 de enero de 2009.</text:span> </text:p>
      <text:p text:style-name="P24"><text:span text:style-name="T27">A tal efecto y en virtud de lo dispuesto en el artículo 25 del TRLRHL, todo acuerdo de establecimiento o modificación de tasas deberá adoptarse a la vista de un informe técnico-económico, en el que se ponga de manifiesto la previsible cobertura del coste que genera la prestación del citado servicio.</text:span> </text:p>
      <text:p text:style-name="P24"><text:span text:style-name="T7">Asimismo, también será necesario elaborar un informe económico-financiero en los supuestos de modificación regulatoria de las tasas, tal y como dispone el artículo 20.1 de la Ley 8/1989, de 13 de abril de Tasas y Precios Públicos.</text:span> </text:p>
      <text:p text:style-name="P24"/>
      <text:p text:style-name="P24"><text:span text:style-name="T28">SEGUNDO</text:span><text:span text:style-name="T26">.-</text:span><text:span text:style-name="T27"> El motivo que fundamenta la modificación de la tasa que se pretende acometer no es otro que, en aras del equilibrio económico y la autonomía y suficiencia financieras de esta entidad, actualizar el esquema básico de tributación e implementar la capacidad de consecución de recursos por parte de la entidad, puesto que la necesidad de estos exige que todos los contribuyentes satisfagan los correspondientes tributos.</text:span> </text:p>
      <text:p text:style-name="P24"><text:span text:style-name="T27">Así, se debe proceder a la modificación de la Ordenanza Fiscal Reguladora de las tasas por prestación del servicio de alcantarillado y tratamiento y depuración de aguas residuales, debido a que actualmente los costes son muy superiores a los ingresos, no llegando a cubrir, en el 2022, el 15,00 % de los gastos asociados al servicio. Además de esto, nos encontramos con una tasa que no se ha actualizado desde el año 2009.</text:span> </text:p>
      <text:p text:style-name="P24"><text:span text:style-name="T27">El importe de la tasa tras la modificación no podrá exceder, en su conjunto, del coste real o previsible del servicio o actividad de que se trate, de conformidad con el artículo 24.2 del TRLRHL.</text:span> </text:p>
      <text:p text:style-name="P24"><text:span text:style-name="T27">Para la determinación del coste real o previsible, conforme al citado artículo 24.2 del TRLRHL, se tomarán en consideración los costes directos y costes indirectos o generales, incluidos los costes financieros, de amortización del inmovilizado, así como los costes necesarios para garantizar el mantenimiento y desarrollo razonable del servicio.</text:span> </text:p>
      <text:p text:style-name="P24"/>
      <text:p text:style-name="P24"><text:span text:style-name="T28">TERCERO.- </text:span><text:span text:style-name="T29">Para la determinación del coste real o previsible</text:span><text:span text:style-name="T30"> </text:span><text:span text:style-name="T29">y conforme al artículo 24.2 del TRLRHL, se ha realizado un estudio de los gastos de los últimos tres años. Para ello, en relación con los gastos corrientes de la prestación del servicio, los gastos de adquisición de materiales, de residuos asociados al servicio, los gastos corrientes materiales y los gastos de personal, se ha recurrido a las obligaciones reconocidas en los presupuestos municipales en los ejercicios anteriores, mientras que para el gasto eléctrico, se ha realizado una estimación en base a los datos obrante en el área de Servicios Públicos, siendo el resumen de costes los desglosados en la siguiente tabla:</text:span> </text:p>
      <text:p text:style-name="P24"/>
      <table:table table:name="Table3" table:style-name="Table3">
        <table:table-column table:style-name="Table3.A"/>
        <table:table-column table:style-name="Table3.B"/>
        <table:table-column table:style-name="Table3.C"/>
        <table:table-column table:style-name="Table3.D"/>
        <table:table-row table:style-name="Table3.1">
          <table:table-cell table:style-name="Table3.A1" office:value-type="string">
            <text:p text:style-name="P6"><text:span text:style-name="T26">Concepto/ Año</text:span> </text:p>
          </table:table-cell>
          <table:table-cell table:style-name="Table3.A1" office:value-type="string">
            <text:p text:style-name="P6"><text:span text:style-name="T26">2020</text:span> </text:p>
          </table:table-cell>
          <table:table-cell table:style-name="Table3.A1" office:value-type="string">
            <text:p text:style-name="P6"><text:span text:style-name="T26">2021</text:span> </text:p>
          </table:table-cell>
          <table:table-cell table:style-name="Table3.A1" office:value-type="string">
            <text:p text:style-name="P6"><text:span text:style-name="T26">2022</text:span> </text:p>
          </table:table-cell>
        </table:table-row>
        <text:soft-page-break/>
        <table:table-row table:style-name="Table3.2">
          <table:table-cell table:style-name="Table3.A2" office:value-type="string">
            <text:p text:style-name="P7"><text:span text:style-name="T27">Gastos corrientes prestación servicio</text:span> </text:p>
          </table:table-cell>
          <table:table-cell table:style-name="Table3.B2" office:value-type="float" office:value="564837.89">
            <text:p text:style-name="P14">564837,89</text:p>
          </table:table-cell>
          <table:table-cell table:style-name="Table3.B2" office:value-type="float" office:value="1005430.61">
            <text:p text:style-name="P14">1005430,61</text:p>
          </table:table-cell>
          <table:table-cell table:style-name="Table3.B2" office:value-type="float" office:value="1134385.14">
            <text:p text:style-name="P14">1134385,14</text:p>
          </table:table-cell>
        </table:table-row>
        <table:table-row table:style-name="Table3.2">
          <table:table-cell table:style-name="Table3.A2" office:value-type="string">
            <text:p text:style-name="P7"><text:span text:style-name="T27">Gastos en adquisición de materiales</text:span> </text:p>
          </table:table-cell>
          <table:table-cell table:style-name="Table3.B2" office:value-type="float" office:value="15871">
            <text:p text:style-name="P14">15871</text:p>
          </table:table-cell>
          <table:table-cell table:style-name="Table3.B2" office:value-type="float" office:value="127425.57">
            <text:p text:style-name="P14">127425,57</text:p>
          </table:table-cell>
          <table:table-cell table:style-name="Table3.B2" office:value-type="float" office:value="225178.66">
            <text:p text:style-name="P14">225178,66</text:p>
          </table:table-cell>
        </table:table-row>
        <table:table-row table:style-name="Table3.2">
          <table:table-cell table:style-name="Table3.A2" office:value-type="string">
            <text:p text:style-name="P7"><text:span text:style-name="T27">Gastos residuos asociados</text:span> </text:p>
          </table:table-cell>
          <table:table-cell table:style-name="Table3.B2" office:value-type="float" office:value="0">
            <text:p text:style-name="P14">0</text:p>
          </table:table-cell>
          <table:table-cell table:style-name="Table3.B2" office:value-type="float" office:value="26176.87">
            <text:p text:style-name="P14">26176,87</text:p>
          </table:table-cell>
          <table:table-cell table:style-name="Table3.B2" office:value-type="float" office:value="308633.19">
            <text:p text:style-name="P14">308633,19</text:p>
          </table:table-cell>
        </table:table-row>
        <table:table-row table:style-name="Table3.2">
          <table:table-cell table:style-name="Table3.A2" office:value-type="string">
            <text:p text:style-name="P7"><text:span text:style-name="T27">Gastos corrientes materiales</text:span> </text:p>
          </table:table-cell>
          <table:table-cell table:style-name="Table3.B2" office:value-type="float" office:value="0">
            <text:p text:style-name="P14">0</text:p>
          </table:table-cell>
          <table:table-cell table:style-name="Table3.B2" office:value-type="float" office:value="3210">
            <text:p text:style-name="P14">3210</text:p>
          </table:table-cell>
          <table:table-cell table:style-name="Table3.B2" office:value-type="float" office:value="7867.36">
            <text:p text:style-name="P14">7867,36</text:p>
          </table:table-cell>
        </table:table-row>
        <table:table-row table:style-name="Table3.2">
          <table:table-cell table:style-name="Table3.A2" office:value-type="string">
            <text:p text:style-name="P7"><text:span text:style-name="T27">Gasto eléctrico</text:span> </text:p>
          </table:table-cell>
          <table:table-cell table:style-name="Table3.B2" office:value-type="float" office:value="130000">
            <text:p text:style-name="P14">130000</text:p>
          </table:table-cell>
          <table:table-cell table:style-name="Table3.B2" office:value-type="float" office:value="130000">
            <text:p text:style-name="P14">130000</text:p>
          </table:table-cell>
          <table:table-cell table:style-name="Table3.B2" office:value-type="float" office:value="130000">
            <text:p text:style-name="P14">130000</text:p>
          </table:table-cell>
        </table:table-row>
        <table:table-row table:style-name="Table3.2">
          <table:table-cell table:style-name="Table3.A2" office:value-type="string">
            <text:p text:style-name="P7"><text:span text:style-name="T27">Gastos de personal</text:span> </text:p>
          </table:table-cell>
          <table:table-cell table:style-name="Table3.B2" office:value-type="float" office:value="39467.34">
            <text:p text:style-name="P14">39467,34</text:p>
          </table:table-cell>
          <table:table-cell table:style-name="Table3.B2" office:value-type="float" office:value="118212.1">
            <text:p text:style-name="P14">118212,1</text:p>
          </table:table-cell>
          <table:table-cell table:style-name="Table3.B2" office:value-type="float" office:value="124611.14">
            <text:p text:style-name="P14">124611,14</text:p>
          </table:table-cell>
        </table:table-row>
        <table:table-row table:style-name="Table3.2">
          <table:table-cell table:style-name="Table3.A1" office:value-type="string">
            <text:p text:style-name="P7"><text:span text:style-name="T26">TOTAL COSTE SERVICIO</text:span> </text:p>
          </table:table-cell>
          <table:table-cell table:style-name="Table3.B8" office:value-type="float" office:value="750176.23">
            <text:p text:style-name="P8">750176,23</text:p>
          </table:table-cell>
          <table:table-cell table:style-name="Table3.B8" office:value-type="float" office:value="1410455.15">
            <text:p text:style-name="P8">1410455,15</text:p>
          </table:table-cell>
          <table:table-cell table:style-name="Table3.B8" office:value-type="float" office:value="1930675.49">
            <text:p text:style-name="P8">1930675,49</text:p>
          </table:table-cell>
        </table:table-row>
      </table:table>
      <text:p text:style-name="P28"/>
      <text:p text:style-name="P24"><text:span text:style-name="T29">En la tabla se puede observar que los costes del servicio se han ido incrementando anualmente, de hecho del año 2021 al 2022 crecieron en torno a un 37,00 %.</text:span> </text:p>
      <text:p text:style-name="P24"/>
      <text:p text:style-name="P24"><text:span text:style-name="T28">CUARTO.-</text:span><text:span text:style-name="T30"> </text:span><text:span text:style-name="T29">Una vez determinado el coste del servicio, deberá procederse a fijar la cuantía de las tasas. Según el informe remitido por la empresa municipal Mogán Gestión, SLU, se propone fijar la </text:span><text:span text:style-name="T7">tasa por la p</text:span><text:span text:style-name="T8">restación de los servicios de tratamiento y depuración de aguas residuales en 0,61 /m</text:span><text:span text:style-name="T11">3</text:span><text:span text:style-name="T8">, equiparándose a la tarifa aplicaba en el municipio de San Bartolomé de Tirajana.</text:span> </text:p>
      <text:p text:style-name="P24"><text:span text:style-name="T27">Considerando lo anterior, se prevén que los cargos del servicio de tratamiento y depuración de aguas residuales, sean los expuestos a continuación:</text:span> </text:p>
      <text:p text:style-name="P24"/>
      <table:table table:name="Table5" table:style-name="Table5">
        <table:table-column table:style-name="Table5.A"/>
        <table:table-column table:style-name="Table5.B"/>
        <table:table-column table:style-name="Table5.C"/>
        <table:table-column table:style-name="Table5.D"/>
        <table:table-column table:style-name="Table5.E"/>
        <table:table-column table:style-name="Table5.F"/>
        <table:table-row table:style-name="Table5.1">
          <table:table-cell table:style-name="Table5.A1" office:value-type="string">
            <text:p text:style-name="P9"><text:span text:style-name="T26">Uso</text:span> </text:p>
          </table:table-cell>
          <table:table-cell table:style-name="Table5.A1" office:value-type="string">
            <text:p text:style-name="P9"><text:span text:style-name="T26">Tramo</text:span> </text:p>
          </table:table-cell>
          <table:table-cell table:style-name="Table5.A1" office:value-type="string">
            <text:p text:style-name="P9"><text:span text:style-name="T26">Tarifa</text:span> </text:p>
          </table:table-cell>
          <table:table-cell table:style-name="Table5.A1" office:value-type="string">
            <text:p text:style-name="P9"><text:span text:style-name="T26">Usuarios en tramo</text:span> </text:p>
          </table:table-cell>
          <table:table-cell table:style-name="Table5.A1" office:value-type="string">
            <text:p text:style-name="P9"><text:span text:style-name="T26">Consumos acumulados</text:span> </text:p>
          </table:table-cell>
          <table:table-cell table:style-name="Table5.A1" office:value-type="string">
            <text:p text:style-name="P9"><text:span text:style-name="T26">Importe liquidado</text:span> </text:p>
          </table:table-cell>
        </table:table-row>
        <table:table-row table:style-name="Table5.2">
          <table:table-cell table:style-name="Table5.A2" office:value-type="string">
            <text:p text:style-name="P10"><text:span text:style-name="T7">Depuración Ayuntamiento</text:span> </text:p>
          </table:table-cell>
          <table:table-cell table:style-name="Table5.A2" office:value-type="string">
            <text:p text:style-name="P10"><text:span text:style-name="T7">Único</text:span> </text:p>
          </table:table-cell>
          <table:table-cell table:style-name="Table5.C2" office:value-type="float" office:value="0.61">
            <text:p text:style-name="P12">0,61</text:p>
          </table:table-cell>
          <table:table-cell table:style-name="Table5.D2" office:value-type="float" office:value="21929">
            <text:p text:style-name="P11">22</text:p>
          </table:table-cell>
          <table:table-cell table:style-name="Table5.D2" office:value-type="float" office:value="569972">
            <text:p text:style-name="P11">570</text:p>
          </table:table-cell>
          <table:table-cell table:style-name="Table5.F2" office:value-type="float" office:value="347682.92">
            <text:p text:style-name="P12">347682,92</text:p>
          </table:table-cell>
        </table:table-row>
        <table:table-row table:style-name="Table5.2">
          <table:table-cell table:style-name="Table5.A2" office:value-type="string">
            <text:p text:style-name="P10"><text:span text:style-name="T7">Depuración Puerto Rico</text:span> </text:p>
          </table:table-cell>
          <table:table-cell table:style-name="Table5.A2" office:value-type="string">
            <text:p text:style-name="P10"><text:span text:style-name="T7">Único</text:span> </text:p>
          </table:table-cell>
          <table:table-cell table:style-name="Table5.C2" office:value-type="float" office:value="0.61">
            <text:p text:style-name="P12">0,61</text:p>
          </table:table-cell>
          <table:table-cell table:style-name="Table5.D3">
            <text:p text:style-name="P22"/>
          </table:table-cell>
          <table:table-cell table:style-name="Table5.D2" office:value-type="float" office:value="1469562">
            <text:p text:style-name="P11">1470</text:p>
          </table:table-cell>
          <table:table-cell table:style-name="Table5.F2" office:value-type="float" office:value="896432.82">
            <text:p text:style-name="P12">896432,82</text:p>
          </table:table-cell>
        </table:table-row>
        <table:table-row table:style-name="Table5.2">
          <table:table-cell table:style-name="Table5.A2" office:value-type="string">
            <text:p text:style-name="P10"><text:span text:style-name="T7">Depuración Puerto Mogán</text:span> </text:p>
          </table:table-cell>
          <table:table-cell table:style-name="Table5.A2" office:value-type="string">
            <text:p text:style-name="P10"><text:span text:style-name="T7">Único</text:span> </text:p>
          </table:table-cell>
          <table:table-cell table:style-name="Table5.C2" office:value-type="float" office:value="0.61">
            <text:p text:style-name="P12">0,61</text:p>
          </table:table-cell>
          <table:table-cell table:style-name="Table5.D3">
            <text:p text:style-name="P22"/>
          </table:table-cell>
          <table:table-cell table:style-name="Table5.D2" office:value-type="float" office:value="53968">
            <text:p text:style-name="P11">54</text:p>
          </table:table-cell>
          <table:table-cell table:style-name="Table5.F2" office:value-type="float" office:value="32920.48">
            <text:p text:style-name="P12">32920,48</text:p>
          </table:table-cell>
        </table:table-row>
        <table:table-row table:style-name="Table5.2">
          <table:table-cell table:style-name="Table5.A2" office:value-type="string">
            <text:p text:style-name="P10"><text:span text:style-name="T7">Depuración Aguas de Arguineguín</text:span> </text:p>
          </table:table-cell>
          <table:table-cell table:style-name="Table5.A2" office:value-type="string">
            <text:p text:style-name="P10"><text:span text:style-name="T7">Único</text:span> </text:p>
          </table:table-cell>
          <table:table-cell table:style-name="Table5.C2" office:value-type="float" office:value="0.61">
            <text:p text:style-name="P12">0,61</text:p>
          </table:table-cell>
          <table:table-cell table:style-name="Table5.D3">
            <text:p text:style-name="P22"/>
          </table:table-cell>
          <table:table-cell table:style-name="Table5.D2" office:value-type="float" office:value="431906">
            <text:p text:style-name="P11">432</text:p>
          </table:table-cell>
          <table:table-cell table:style-name="Table5.F2" office:value-type="float" office:value="263462.66">
            <text:p text:style-name="P12">263462,66</text:p>
          </table:table-cell>
        </table:table-row>
        <table:table-row table:style-name="Table5.2">
          <table:table-cell table:style-name="Table5.A1" table:number-columns-spanned="3" office:value-type="string">
            <text:p text:style-name="P10"><text:span text:style-name="T26">TOTAL INGRESOS PREVISTOS</text:span> </text:p>
          </table:table-cell>
          <table:covered-table-cell/>
          <table:covered-table-cell/>
          <table:table-cell table:style-name="Table5.D6" office:value-type="float" office:value="21929">
            <text:p text:style-name="P11">22</text:p>
          </table:table-cell>
          <table:table-cell table:style-name="Table5.D6" office:value-type="float" office:value="2525408">
            <text:p text:style-name="P11">2525</text:p>
          </table:table-cell>
          <table:table-cell table:style-name="Table5.F6" office:value-type="float" office:value="1540498.88">
            <text:p text:style-name="P13">1540498,88</text:p>
          </table:table-cell>
        </table:table-row>
      </table:table>
      <text:p text:style-name="P29"/>
      <text:p text:style-name="P24"><text:span text:style-name="T7">Cabe destacar que aunque se ha hecho un previsión de ingresos, en base a las nuevas tarifas y a los usuarios, la realidad es que no se recauda el 100,00 % de lo previsto. En los últimos años se ha recaudado entre un 70 75,00 % de los cargos realizados. No obstante, aún estando en el escenario más favorable, es decir, recaudando el 100,00 % de lo previsto, los ingresos se sitúan por debajo de los costes, tal y como se muestra en el balance desglosado en el siguiente apartado.</text:span> </text:p>
      <text:p text:style-name="P24"/>
      <text:p text:style-name="P24"><text:span text:style-name="T28">QUINTO.-</text:span><text:span text:style-name="T30"> </text:span><text:span text:style-name="T7">En base a todo lo expuesto anteriormente, se puede obtener el siguiente resultado:</text:span> </text:p>
      <text:p text:style-name="P24"/>
      <table:table table:name="Table6" table:style-name="Table6">
        <table:table-column table:style-name="Table6.A"/>
        <table:table-column table:style-name="Table6.B"/>
        <table:table-row>
          <table:table-cell table:style-name="Table6.A1" office:value-type="string">
            <text:p text:style-name="P16"><text:span text:style-name="T27">Total costes previstos</text:span> </text:p>
          </table:table-cell>
          <table:table-cell table:style-name="Table6.A1" office:value-type="string">
            <text:p text:style-name="P17">1.930.675,49 </text:p>
          </table:table-cell>
        </table:table-row>
        <table:table-row>
          <table:table-cell table:style-name="Table6.A1" office:value-type="string">
            <text:p text:style-name="P18"><text:span text:style-name="T27">Total ingresos previstos</text:span> </text:p>
          </table:table-cell>
          <table:table-cell table:style-name="Table6.A1" office:value-type="string">
            <text:p text:style-name="P19">1.540.498,88 </text:p>
          </table:table-cell>
        </table:table-row>
        <table:table-row table:style-name="Table6.3">
          <table:table-cell table:style-name="Table6.A3" office:value-type="string">
            <text:p text:style-name="P20"><text:span text:style-name="T26">Balance final</text:span> </text:p>
          </table:table-cell>
          <table:table-cell table:style-name="Table6.B3" office:value-type="float" office:value="-390176.61">
            <text:p text:style-name="P15">-390176,61</text:p>
          </table:table-cell>
        </table:table-row>
      </table:table>
      <text:p text:style-name="P26"/>
      <text:p text:style-name="P26">Esto supone que los ingresos del servicio de tratamiento y depuración de aguas residuales, aún con la subida de las tasas, no exceden del coste, por lo que se cumple lo dispuesto en el artículo 24.2 del TRLRHL. </text:p>
      <text:p text:style-name="P26"/>
      <text:p text:style-name="P29"><text:span text:style-name="T31">SEXTO.-</text:span><text:span text:style-name="T32"> </text:span>En atención al artículo 22.2.d) de la Ley 7/1985, de 2 de abril, Reguladora de las Bases del Régimen Local, el órgano competente para la aprobación de las ordenanzas, por lo que también se entiende que para la modificación, es el Pleno. </text:p>
      <text:p text:style-name="P29"/>
      <text:p text:style-name="P24"><text:span text:style-name="T25">En base a todo lo anterior, se exponen las siguientes,</text:span> </text:p>
      <text:p text:style-name="P24"/>
      <text:p text:style-name="P25"><text:soft-page-break/><text:span text:style-name="T26">CONCLUSIONES</text:span> </text:p>
      <text:p text:style-name="P25"/>
      <text:p text:style-name="P24"><text:span text:style-name="T26">PRIMERA.</text:span><text:span text:style-name="T27">- </text:span><text:span text:style-name="T9">Se</text:span><text:span text:style-name="T7"> </text:span><text:span text:style-name="T9">modifica el apartado 2 del artículo 6</text:span><text:span text:style-name="T7"> </text:span><text:span text:style-name="T8">de la Ordenanza Fiscal Reguladora de las tasas por prestación del servicio de alcantarillado y tratamiento y depuración de aguas residuales, siendo la nueva tasa por la prestación de los servicios de tratamiento y depuración de aguas residuales de 0,61 /m</text:span><text:span text:style-name="T11">3</text:span><text:span text:style-name="T8">, quedando redactado el artículo de la siguiente manera:</text:span> </text:p>
      <text:p text:style-name="P24"><text:span text:style-name="T27">1. Por la acometida a la red de alcantarillado se abonará una cuota de 200 euros por cada vivienda o local que desagüe a la red general de alcantarillado.</text:span> </text:p>
      <text:p text:style-name="P24"><text:span text:style-name="T27">2. La cuota a exigir por la prestación de los servicios de tratamiento y depuración de aguas residuales se determinará en función de la cantidad de agua suministrada por el Ayuntamiento, directamente o a través de empresa concesionaria del servicio público de abastecimiento, medida en metros cúbicos o fracción, utilizada en la finca. A tal efecto,se atenderá a todo tipo de construcciones, bien sea vivienda, local, industria o comercio, fijando la cuota en 0,61 euros por metro cúbico o fracción de agua consumida o facturada.</text:span> </text:p>
      <text:p text:style-name="P24"><text:span text:style-name="T27">El importe de la cuota se adaptará en cada ejercicio tributario a lo previsto en los Acuerdos que se adopten entre el Ayuntamiento de Mogán y el Organismo competente en materia de tratamiento y depuración de aguas residuales del Cabildo Insular de Gran Canaria o del Gobierno Autonómico.</text:span> </text:p>
      <text:p text:style-name="P24"><text:span text:style-name="T27">3. En ningún caso podrá tomarse un consumo de agua inferior al mínimo facturado por suministro.</text:span> </text:p>
      <text:p text:style-name="P24"/>
      <text:p text:style-name="P24"><text:span text:style-name="T26">SEGUNDA.-</text:span><text:span text:style-name="T27"> </text:span><text:span text:style-name="T26">Se modifica la disposición final,</text:span><text:span text:style-name="T27"> para que el texto sea más genérico y no haya que actualizarse cada vez que haya una modificación</text:span><text:span text:style-name="T8">,</text:span><text:span text:style-name="T27"> quedando redactado de la siguiente manera:</text:span> </text:p>
      <text:p text:style-name="P24"><text:span text:style-name="T8">La presente Ordenanza Fiscal entrará en vigor el día siguiente de su publicación en el Boletín Oficial de la Provincia, y comenzará a aplicarse a partir de dicho día, permaneciendo en vigor hasta que se acuerde su modificación o derogación expresa.</text:span> <text:span text:style-name="T3">&gt;&gt;</text:span></text:p>
      <text:p text:style-name="P24"/>
      <text:p text:style-name="P27"/>
      <text:p text:style-name="P43"><text:span text:style-name="T19">Con fecha </text:span><text:span text:style-name="T17">28 de septiembre de 2023</text:span><text:span text:style-name="T19">, se emite informe jurídico por Dña. Ana Cristina Díaz Alonso, con nota de conformidad del Secretario General de la Corporación, de cuyo tenor literal se desprende lo siguiente:</text:span><text:span text:style-name="T20"> </text:span></text:p>
      <text:p text:style-name="P44"/>
      <text:p text:style-name="P24"><text:span text:style-name="T25">«</text:span><text:span text:style-name="T26">FUNDAMENTOS JURÍDICOS</text:span> </text:p>
      <text:p text:style-name="P24"/>
      <text:p text:style-name="P24"><text:span text:style-name="T26">PRIMERO.- </text:span><text:span text:style-name="T27">El </text:span><text:span text:style-name="T26">artículo 4.1.a) de la Ley 7/1985</text:span><text:span text:style-name="T27">, </text:span><text:span text:style-name="T26">de 2 de abril, Reguladora de las Bases del Régimen Local (en adelante, LRBRL)</text:span><text:span text:style-name="T27"> reconoce a los municipios, en su calidad de Administraciones Públicas y dentro de la esfera de sus competencias, la potestad reglamentaria y de autoorganización; y, en su apartado b), las potestades tributarias y financiera.</text:span> </text:p>
      <text:p text:style-name="P24"><text:span text:style-name="T27">En este sentido, el Ayuntamiento es competente en la materia objeto de la disposición, de acuerdo con lo establecido en el </text:span><text:span text:style-name="T26">artículo 25.2.c)</text:span><text:span text:style-name="T27">, así como de conformidad con lo dispuesto en el </text:span><text:span text:style-name="T26">artículo 106 </text:span><text:span text:style-name="T25">del mismo texto normativo</text:span><text:span text:style-name="T27">.</text:span> </text:p>
      <text:p text:style-name="P24"/>
      <text:p text:style-name="P24"><text:span text:style-name="T26">SEGUNDO.-</text:span><text:span text:style-name="T27"> El </text:span><text:span text:style-name="T26">artículo 57 </text:span><text:span text:style-name="T25">del</text:span><text:span text:style-name="T27"> </text:span><text:span text:style-name="T26">Real Decreto</text:span><text:span text:style-name="T27"> </text:span><text:span text:style-name="T26">Legislativo 2/2004, de 5 de marzo, por el que se aprueba el Texto Refundido de la Ley Reguladora de las Haciendas Locales (en adelante, TRLRHL)</text:span><text:span text:style-name="T25">, dispone que los ayuntamientos podrán establecer y exigir tasas por la prestación de servicios o la realización de actividades de su competencia y por la utilización privativa o el aprovechamiento especial de los bienes del dominio público municipal, según las normas contenidas en la sección 3ª del capítulo III del título I de esta ley, véase </text:span><text:span text:style-name="T26">artículos 20 al 27</text:span><text:span text:style-name="T27"> </text:span><text:span text:style-name="T25">del </text:span><text:span text:style-name="T26">TRLRHL</text:span><text:span text:style-name="T25">.</text:span> </text:p>
      <text:p text:style-name="P24"><text:span text:style-name="T7">En relación con la cuota tributaria, objeto de la presente modificación, el </text:span><text:span text:style-name="T9">artículo 24</text:span><text:span text:style-name="T12"> </text:span><text:span text:style-name="T7">del citado texto normativo establece las reglas que han de observarse para fijar e</text:span><text:span text:style-name="T33">l importe de las tasas, disponiendo en su apartado segundo que en general el importe de las tasas por la prestación de un servicio o por la realización de una actividad </text:span><text:span text:style-name="T35">no podrá exceder, en su conjunto, del coste real o previsible del servicio o actividad de que se trate o, en su defecto, del valor de la prestación recibida</text:span><text:span text:style-name="T33">.</text:span> </text:p>
      <text:p text:style-name="P24"><text:span text:style-name="T33">En este sentido, continúa dicho precepto disponiendo que para la determinación de dicho importe se tomarán en consideración los costes directos e indirectos, inclusive los de carácter financiero, amortización del inmovilizado y, en su caso, los necesarios para garantizar el mantenimiento y un desarrollo razonable del servicio o actividad por cuya prestación o realización se exige la tasa, todo ello con independencia del presupuesto u organismo que lo satisfaga. El mantenimiento y desarrollo </text:span><text:soft-page-break/><text:span text:style-name="T33">razonable del servicio o actividad de que se trate se calculará con arreglo al presupuesto y proyecto aprobados por el órgano competente.</text:span> </text:p>
      <text:p text:style-name="P24"><text:span text:style-name="T33">Asimismo, establece el apartado 4 del mismo artículo que para la determinación de la cuantía de las tasas podrán tenerse en cuenta criterios genéricos de capacidad económica de los sujetos obligados a satisfacerlas.</text:span> </text:p>
      <text:p text:style-name="P24"><text:span text:style-name="T33">En todo caso, la cuota tributaria consistirá, según disponga la correspondiente ordenanza fiscal, en:</text:span> </text:p>
      <text:p text:style-name="P21"><text:span text:style-name="T33">a) La cantidad resultante de aplicar una tarifa,</text:span> </text:p>
      <text:p text:style-name="P21"><text:span text:style-name="T33">b) Una cantidad fija señalada al efecto, o</text:span> </text:p>
      <text:p text:style-name="P30"><text:span text:style-name="T34">c) La cantidad resultante de la aplicación conjunta de ambos procedimientos.</text:span> </text:p>
      <text:p text:style-name="P30"><text:span text:style-name="T34">Por su parte, dispone el </text:span><text:span text:style-name="T37">artículo 25 </text:span><text:span text:style-name="T34">del </text:span><text:span text:style-name="T37">TRLRHL</text:span><text:span text:style-name="T34"> que los acuerdos de establecimiento de tasas por la utilización privativa o el aprovechamiento especial del dominio público, o para financiar total o parcialmente los nuevos servicios, deberán adoptarse a la vista de </text:span><text:span text:style-name="T36">informes técnico-económicos</text:span><text:span text:style-name="T34"> en los que se ponga de manifiesto el valor de mercado o la previsible cobertura del coste de aquellos, respectivamente. Dicho informe se incorporará al expediente para la adopción del correspondiente acuerdo..</text:span> </text:p>
      <text:p text:style-name="P30"><text:span text:style-name="T33">En los mismos términos se regula en la </text:span><text:span text:style-name="T38">Ley 8/1989, de 13 de abril, de Tasas y Precios Públicos</text:span><text:span text:style-name="T33">, en su </text:span><text:span text:style-name="T38">artículo 20</text:span><text:span text:style-name="T33">, donde se establece que la modificación de las cuantías de una tasa preexistente deberá incluir una memoria económico-financiera sobre el coste o valor del recurso o actividad de que se trate y sobre la justificación de la cuantía de la tasa propuesta.</text:span> </text:p>
      <text:p text:style-name="P30"><text:span text:style-name="T33">A tales efectos, consta en el expediente informe técnico-económico en el que se valoran los costes e ingresos del servicio en cuestión, así como la justificación de la cuantía de la tasa propuesta, dando así cumplimiento a lo preceptuado en la normativa citada.</text:span> </text:p>
      <text:p text:style-name="P30"/>
      <text:p text:style-name="P23"><text:bookmark text:name="contenedor"/><text:bookmark text:name="ANCLAN1024F"/><text:bookmark text:name="RJN1024F"/><text:span text:style-name="Strong_20_Emphasis"><text:span text:style-name="T21">TERCERO.- </text:span></text:span><text:span text:style-name="Strong_20_Emphasis"><text:span text:style-name="T22">Por su parte, el</text:span></text:span><text:span text:style-name="Strong_20_Emphasis"><text:span text:style-name="T18"> </text:span></text:span><text:span text:style-name="Strong_20_Emphasis"><text:span text:style-name="T21">artículo 15.1 </text:span></text:span><text:span text:style-name="Strong_20_Emphasis"><text:span text:style-name="T22">del</text:span></text:span><text:span text:style-name="Strong_20_Emphasis"><text:span text:style-name="T18"> </text:span></text:span><text:span text:style-name="Strong_20_Emphasis"><text:span text:style-name="T21">TRLRHL</text:span></text:span><text:span text:style-name="Strong_20_Emphasis"><text:span text:style-name="T22">, establece que</text:span></text:span><text:span text:style-name="T18"> </text:span><text:span text:style-name="T23">las entidades locales deberán acordar la imposición y supresión de sus tributos propios, y aprobar las correspondientes ordenanzas fiscales reguladoras de estos&gt;&gt;, teniendo en cuenta que las mismas habrán de incluir el contenido mínimo establecido en el </text:span><text:span text:style-name="T21">artículo 16.1</text:span><text:span text:style-name="T23"> del mismo texto legal.</text:span><text:span text:style-name="T20"> </text:span></text:p>
      <text:p text:style-name="P23"><text:span text:style-name="T23">En el supuesto de </text:span><text:span text:style-name="T21">modificaciones de las Ordenanzas Fiscales</text:span><text:span text:style-name="T23">, el último párrafo del </text:span><text:span text:style-name="T21">artículo 16.1</text:span><text:span text:style-name="T23"> </text:span><text:span text:style-name="T22">del </text:span><text:span text:style-name="T21">TRLRHL </text:span><text:span text:style-name="T22">dispone que los acuerdos de modificación de dichas ordenanzas deberán contener la nueva redacción de las normas afectadas y las fechas de su aprobación y del comienzo de su aplicación</text:span><text:span text:style-name="Strong_20_Emphasis"><text:span text:style-name="T22">.</text:span></text:span><text:span text:style-name="T20"> </text:span></text:p>
      <text:p text:style-name="P23"><text:span text:style-name="Strong_20_Emphasis"><text:span text:style-name="T22">En el presente caso, en los antecedentes expuestos se identifica la fecha de aprobación de la presente Ordenanza Fiscal, la cual fue aprobada definitivamente en Acuerdo Plenario de 21 de diciembre de 2007, publicándose en el Boletín Oficial de la Provincia n.º 167, de 26 de diciembre de 2007. Asimismo, se hace constar que se procedió a su modificación por Acuerdo Plenario de 28 de noviembre de 2008, publicándose en el Boletín Oficial de la Provincia n.º 12, de 26 de enero de 2009.</text:span></text:span><text:span text:style-name="T20"> </text:span></text:p>
      <text:p text:style-name="P24"/>
      <text:p text:style-name="P23"><text:span text:style-name="Strong_20_Emphasis"><text:span text:style-name="T21">CUARTO.- </text:span></text:span><text:span text:style-name="T23">El procedimiento a seguir para la elaboración, publicación y publicidad de las ordenanzas fiscales, al igual que para su modificación, es el previsto en el </text:span><text:span text:style-name="T21">artículo 17 </text:span><text:span text:style-name="T22">del </text:span><text:span text:style-name="T21">TRLRHL</text:span><text:span text:style-name="T23">, que se expone a continuación:</text:span><text:span text:style-name="T20"> </text:span></text:p>
      <text:p text:style-name="P24"><text:span text:style-name="T27">1º. Acuerdo del Pleno del Ayuntamiento, por el que se </text:span><text:span text:style-name="T26">aprueba provisionalmente la modificación</text:span><text:span text:style-name="T27"> de la Ordenanza Fiscal (artículo 49 LRBRL).</text:span> </text:p>
      <text:p text:style-name="P24"><text:span text:style-name="T27">2º. </text:span><text:span text:style-name="T26">Exposición pública</text:span><text:span text:style-name="T27"> durante un plazo mínimo de </text:span><text:span text:style-name="T26">treinta días</text:span><text:span text:style-name="T27">,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 (en adelante BOP).</text:span> </text:p>
      <text:p text:style-name="P24"><text:span text:style-name="T27">3º. Finalizado el período de exposición, la Corporación local adoptará el acuerdo de aprobación definitiva</text:span><text:span text:style-name="T25">, </text:span><text:span text:style-name="T26">resolviendo las reclamaciones</text:span><text:span text:style-name="T27"> que se hubieran presentado en el periodo de exposición pública. Estos acuerdos deberán adoptarse con el </text:span><text:span text:style-name="T26">mismo quórum que el exigido para la aprobación</text:span><text:span text:style-name="T27"> provisional.</text:span> </text:p>
      <text:p text:style-name="P24"><text:span text:style-name="T27">En el supuesto de que no se hubieran presentado reclamaciones, se entenderá definitivamente adoptado el acuerdo, hasta entonces provisional, sin necesidad de un nuevo acuerdo plenario.</text:span> </text:p>
      <text:p text:style-name="P24"><text:span text:style-name="T27">4º. Los acuerdos definitivos y el texto íntegro de las modificaciones de las Ordenanzas fiscales habrán de ser publicados en el BOP sin que puedan entrar en vigor hasta que se haya llevado a cabo dicha publicación.</text:span> </text:p>
      <text:p text:style-name="P24"><text:span text:style-name="T27">En todo caso, las Entidades Locales habrán de expedir copias de las Ordenanzas fiscales publicadas a quienes las demanden.</text:span> </text:p>
      <text:p text:style-name="P24"/>
      <text:p text:style-name="P24"><text:span text:style-name="T26">QUINTO.-</text:span><text:span text:style-name="T27"> El Proyecto de modificación de la Ordenanza Fiscal en cuestión, que se adjunta como anexo I al presente, se ajusta a las determinaciones legales y su contenido no supone infracción del Ordenamiento Jurídico.</text:span> </text:p>
      <text:p text:style-name="P26">A mayor abundamiento, consta en el expediente <text:span text:style-name="T39">Providencia de Alcaldía</text:span> por la que se justifica la procedencia del inicio del expediente para la modificación de la cita Ordenanza Fiscal, así como <text:span text:style-name="T39">informe técnico-económico</text:span> en el que se justifica la necesidad e idoneidad de su modificación, que no es otra que la consecución del equilibrio económico y la autonomía y suficiencia financieras de esta entidad, <text:soft-page-break/>actualizar el esquema básico de tributación e implementar la capacidad de consecución de recursos por parte de la entidad, toda vez que, actualmente, los costes del servicio de alcantarillado y tratamiento y depuración de aguas residuales son muy superiores a los ingresos, no llegando a cubrir, en el año 2022, el 15% de los gastos asociados al servicio. Asimismo, el citado informe técnico-económico detalla con exactitud los costes del servicio, justificando la cuantía de la tasa propuesta. </text:p>
      <text:p text:style-name="P26">Por todo ello, se informa favorablemente la propuesta de modificación de la <text:span text:style-name="T2">Ordenanza Fiscal</text:span> <text:span text:style-name="T2">Reguladora de las tasas por prestación del servicio de alcantarillado y tratamiento y depuración de aguas residuales</text:span><text:span text:style-name="T40">, en cuanto a los artículos que se modifican respecto del texto de la Ordenanza vigente anteriormente. </text:span></text:p>
      <text:p text:style-name="P54"/>
      <text:p text:style-name="P24"><text:bookmark text:name="ANCLAN1022511"/><text:bookmark text:name="RJN1022511"/><text:span text:style-name="T26">SEXTO.- </text:span><text:span text:style-name="T25">La adopción del acuerdo de modificación de la citada Ordenanza Fiscal corresponde al Pleno de la Corporación, en virtud de las atribuciones que le confiere el artículo 22.2. d) y e) de la LRBRL, sin ser necesaria una mayoría especial, de conformidad con el quórum establecido en el artículo 47.1 de la LBRL.</text:span> </text:p>
      <text:p text:style-name="P24"><text:span text:style-name="T27">En virtud de los antecedentes y consideraciones expuestos, y de acuerdo con la normativa citada, así como la de general y pertinente aplicación, tengo a bien elevar al Peno de la Corporación la siguiente:</text:span> </text:p>
      <text:p text:style-name="P24"/>
      <text:p text:style-name="P31"><text:span text:style-name="T26">PROPUESTA DE RESOLUCIÓN</text:span> </text:p>
      <text:p text:style-name="P23"><text:span text:style-name="Strong_20_Emphasis"><text:span text:style-name="T21">PRIMERO.-</text:span></text:span><text:span text:style-name="Strong_20_Emphasis"><text:span text:style-name="T18"> </text:span></text:span><text:span text:style-name="T22">Aprobar inicialmente por el Pleno la </text:span><text:span text:style-name="T21">modificación </text:span><text:span text:style-name="T22">de la </text:span><text:span text:style-name="T21">Ordenanza Fiscal Reguladora de las tasas por prestación del servicio de alcantarillado y tratamiento y depuración de aguas residuales</text:span><text:span text:style-name="T22">.</text:span><text:span text:style-name="T20"> </text:span></text:p>
      <text:p text:style-name="P32"/>
      <text:p text:style-name="P34"><text:span text:style-name="Strong_20_Emphasis"><text:span text:style-name="T21">SEGUNDO.-</text:span></text:span><text:span text:style-name="T18"> </text:span><text:span text:style-name="T23">Exponer al público el presente acuerdo </text:span><text:span text:style-name="T13">en el tablón de anuncios del Ayuntamiento y en el Boletín Oficial de la Provincia</text:span><text:span text:style-name="T23">, por un PLAZO DE TREINTA DÍAS, a fin de que los interesados puedan examinar el expediente y presentar las reclamaciones que estimen oportunas, </text:span><text:span text:style-name="T13">de conformidad con las exigencias del artículo 49 de la LRBRL.</text:span><text:span text:style-name="T20"> </text:span></text:p>
      <text:p text:style-name="P32"/>
      <text:p text:style-name="P34"><text:span text:style-name="Strong_20_Emphasis"><text:span text:style-name="T21">TERCERO.-</text:span></text:span><text:span text:style-name="T18"> </text:span><text:span text:style-name="T23">Aprobar definitivamente el acuerdo, por el Pleno, resolviendo las reclamaciones que se hubieran presentado, una vez transcurrido el plazo de exposición pública anterior. En el supuesto de que no se presenten reclamaciones en el plazo conferido, el acuerdo inicial se entenderá elevado automáticamente a definitivo sin necesidad de un nuevo acuerdo plenario.</text:span><text:span text:style-name="T20"> </text:span></text:p>
      <text:p text:style-name="P33"><text:line-break/><text:span text:style-name="T26">CUARTO.-</text:span><text:span text:style-name="T27"> Publicar en el Boletín Oficial de la Provincia el acuerdo definitivo en unión del texto íntegro modificado de la </text:span><text:span text:style-name="T25">Ordenanza F</text:span><text:span text:style-name="T8">iscal Reguladora de las tasas por prestación del servicio de alcantarillado y tratamiento y depuración de aguas residuales.</text:span><text:span text:style-name="T10">&gt;&gt;</text:span><text:span text:style-name="T3"> </text:span></text:p>
      <text:p text:style-name="P41"/>
      <text:p text:style-name="P41"/>
      <text:p text:style-name="P41">A continuación se transcribe el texto íntegro del texto normativo con las modificaciones efectuadas: </text:p>
      <text:p text:style-name="P41"/>
      <text:p text:style-name="P44"/>
      <text:p text:style-name="P45"><text:span text:style-name="T5">ANEXO I</text:span> </text:p>
      <text:p text:style-name="P45"><text:span text:style-name="T5">ORDENANZA </text:span><text:span text:style-name="T14">FISCAL REGULADORA DE</text:span><text:span text:style-name="T12"> </text:span><text:span text:style-name="T14">LAS TASAS POR PRESTACIÓN DEL SERVICIO DE ALCANTARILLADO Y TRATAMIENTO Y DEPURACIÓN DE AGUAS RESIDUALES.</text:span> </text:p>
      <text:p text:style-name="P45"/>
      <text:p text:style-name="P44"><text:span text:style-name="T5">ARTÍCULO 1º. FUNDAMENTO LEGAL.</text:span> </text:p>
      <text:p text:style-name="P44"><text:span text:style-name="T41">Este Ayuntamiento, en uso de las facultades concedidas por los artículos 133.2 y 142 de la Constitución y por el artículo 106 de la Ley 7/1985, de 2 de abril, Reguladora de las Bases del Régimen Local, y de conformidad con lo dispuesto en los artículos 15 a 19 del Texto Refundido de la Ley Reguladora de las Haciendas Locales (aprobado por Real Decreto Legislativo 2/2004, de 5 de marzo), establece las Tasas por Prestación del Servicio de Alcantarillado y Tratamiento y Depuración de Aguas Residuales, que se regularán por la presente Ordenanza, redactada conforme a lo dispuesto en los artículos 20 a 27 del citado TR-LRHL.</text:span> </text:p>
      <text:p text:style-name="P44"><text:soft-page-break/></text:p>
      <text:p text:style-name="P46">ARTÍCULO 2º. HECHO IMPONIBLE. </text:p>
      <text:p text:style-name="P47">Constituye el hecho imponible de las tasas la prestación del servicio de alcantarillado y tratamiento y depuración de aguas residuales, incluido la evacuación de excretos, aguas negras, residuales y pluviales, y el servicio de constatación de reunirse las condiciones necesarias para la autorización de la acometida a la red general de alcantarillado.</text:p>
      <text:p text:style-name="P44"><text:s/></text:p>
      <text:p text:style-name="P44"><text:span text:style-name="T5">ARTÍCULO 3º. OBLIGADOS TRIBUTARIOS.</text:span> </text:p>
      <text:p text:style-name="P44"><text:span text:style-name="T41">1. Son sujetos pasivos de las tasas, en concepto de contribuyentes, las personas físicas y jurídicas, así como las entidades a que se refiere el artículo 35.4 de la Ley General Tributaria, a quienes se les presten o utilicen los servicios de alcantarillado y/o tratamiento y depuración de aguas residuales; bien usen u ocupen los inmuebles afectos a título de propietario, usufructuario, habitacionista o arrendatario, incluso en precario.</text:span> </text:p>
      <text:p text:style-name="P44"><text:span text:style-name="T41">2. Tendrán la consideración de sustitutos del contribuyente, los propietarios de los inmuebles a los que se provea del servicio, quienes podrán repercutir, en su caso, las cuotas sobre los respectivos beneficiarios. Estos estarán obligados a cumplir la obligación tributaria principal, así como las obligaciones formales inherentes a la misma.</text:span> </text:p>
      <text:p text:style-name="P44"/>
      <text:p text:style-name="P44"><text:span text:style-name="T5">ARTÍCULO 4º.</text:span><text:span text:style-name="T42"> </text:span><text:span text:style-name="T5">RESPONSABLES.</text:span> </text:p>
      <text:p text:style-name="P44"><text:span text:style-name="T41">Responderán solidaria y subsidiariamente de las obligaciones tributarias de los sujetos pasivos, las personas físicas y jurídicas conforme lo establecido en los artículos 41 y siguientes de la Ley General Tributaria, y sus normas de desarrollo.</text:span> </text:p>
      <text:p text:style-name="P44"/>
      <text:p text:style-name="P44"><text:span text:style-name="T5">ARTÍCULO 5º. BASE IMPONIBLE.</text:span> </text:p>
      <text:p text:style-name="P44"><text:span text:style-name="T41">1. La base imponible vendrá determinada en el supuesto de licencia o autorización para la acometida a la red de alcantarillado, por el número de viviendas o locales que desagüen, conjuntamente o no, a través de la acometida para la que se solicita autorización.</text:span> </text:p>
      <text:list xml:id="list7208978048096663668" text:style-name="L1">
        <text:list-item>
          <text:p text:style-name="P55">En lo referente a la evacuación de excretos, aguas negras, residuales y pluviales la base imponible viene determinada por los metros cúbicos de agua consumida en la finca.</text:p>
          <text:p text:style-name="P56"/>
        </text:list-item>
      </text:list>
      <text:p text:style-name="P46">ARTÍCULO 6º. CUOTA. </text:p>
      <text:p text:style-name="P44"><text:span text:style-name="T41">1. Por la acometida a la red de alcantarillado se abonará una cuota de 200 euros por cada vivienda o local que desagüe a la red general de alcantarillado.</text:span> </text:p>
      <text:p text:style-name="P44"><text:span text:style-name="T41">2. La cuota a exigir por la prestación de los servicios de tratamiento y depuración de aguas residuales se determinará en función de la cantidad de agua suministrada por el Ayuntamiento, directamente o a través de empresa concesionaria del servicio público de abastecimiento, medida en metros cúbicos o fracción, utilizada en la finca. A tal efecto, se atenderá a todo tipo de construcciones, bien sea vivienda, local, industria o comercio, fijando la cuota en </text:span><text:span text:style-name="T5">0,61</text:span><text:span text:style-name="T42"> </text:span><text:span text:style-name="T41">euros por metro cúbico o fracción de agua consumida o facturada.</text:span> </text:p>
      <text:p text:style-name="P44"><text:span text:style-name="T41">El importe de la cuota se adaptará en cada ejercicio tributario a lo previsto en los Acuerdos que se adopten entre el Ayuntamiento de Mogán y el Organismo competente en materia de tratamiento y depuración de aguas residuales del Cabildo Insular de Gran Canaria o del Gobierno Autonómico.</text:span> </text:p>
      <text:p text:style-name="P44"><text:span text:style-name="T41">3. En ningún caso podrá tomarse un consumo de agua inferior al mínimo facturado por suministro.</text:span> </text:p>
      <text:p text:style-name="P44"/>
      <text:p text:style-name="P46">ARTÍCULO 7º. PERÍODO IMPOSITIVO Y DEVENGO. </text:p>
      <text:p text:style-name="P44"><text:span text:style-name="T41">1. En los supuestos de prestación de los servicios de tratamiento y depuración de aguas residuales, el período impositivo será bimensual.</text:span> </text:p>
      <text:p text:style-name="P44"><text:span text:style-name="T41">2. Se devengan las tasas, y nace la obligación de pago, cuando se inicie la actividad municipal que constituye su hecho imponible, entendiéndose iniciada la misma:</text:span> </text:p>
      <text:p text:style-name="P49"><text:span text:style-name="T41">a) Con la presentación de la solicitud de la autorización de acometida.</text:span> </text:p>
      <text:p text:style-name="P50">b) Desde que tenga lugar la efectiva acometida a la red general de alcantarillado, independientemente de que se haya obtenido o no la correspondiente licencia, y sin perjuicio del expediente administrativo que pueda instruirse para su autorización. </text:p>
      <text:p text:style-name="P49"><text:span text:style-name="T41">c) Desde que se haya ejecutado la acometida desde la linde del inmueble hasta la red general de alcantarillado; practicándose la correspondiente liquidación, que será notificada al interesado para su ingreso en la forma y plazos señalados en el Reglamento General de Recaudación.</text:span> </text:p>
      <text:p text:style-name="P44"><text:span text:style-name="T41">3. La conexión a la red general de alcantarillado y el tratamiento y depuración de aguas son de recepción obligatoria para todas las fincas del municipio que tengan fachadas a zonas, calles, plazas o vías públicas en que exista alcantarillado, siempre que la distancia entre la red y la finca no exceda de cien metros, y se devengarán las tasas aún cuando los interesados no procedan a efectuar la acometida a la red.</text:span> </text:p>
      <text:p text:style-name="P44"/>
      <text:p text:style-name="P44"><text:span text:style-name="T5">ARTÍCULO 8º. GESTIÓN.</text:span> </text:p>
      <text:p text:style-name="P44"><text:span text:style-name="T41">1. Todas las personas obligadas al pago de este tributo deberán presentar ante la Administración local y en el plazo de treinta días, contados desde la finalización de la obra nueva, o bien desde que el servicio </text:span><text:soft-page-break/><text:span text:style-name="T41">comenzó a prestarse, declaración de los inmuebles que se posean, mediante escrito dirigido al Sr. Alcalde de la Corporación. Transcurrido dicho plazo sin haberse presentado la declaración, la Administración, sin perjuicio de las sanciones que procedan, efectuará de oficio el alta en la correspondiente matrícula o padrón del tributo.</text:span> </text:p>
      <text:p text:style-name="P44"><text:span text:style-name="T41">2. La liquidación que se emita por la acometida a la red general de alcantarillado se ingresará en los plazos indicados en el Reglamento General de Recaudación para los ingresos directos.</text:span> </text:p>
      <text:p text:style-name="P44"><text:span text:style-name="T41">3. Una vez dado de alta en la correspondiente matrícula o padrón, las cuotas exigibles por las tasas por el tratamiento y depuración de aguas residuales se liquidarán y recaudarán por los mismos períodos y en los mismos plazos que los recibos de suministro y consumo de agua domiciliaria. A dichos efectos se practicará la liquidación en los mismos recibos que para el suministro público de agua a domicilio.</text:span> </text:p>
      <text:p text:style-name="P44"><text:span text:style-name="T41">4. Aprobado el padrón o matrícula, correspondiente a los recibos de los bimestres puestos al cobro por los órganos de gobierno municipales, se expondrá al público por el término de quince días, como mínimo. En dicho plazo se podrán formular las alegaciones que se estimen convenientes. Asimismo, se abrirá, y por espacio de dos meses, el período voluntario de pago. El edicto de la exposición al público y de la apertura del período voluntario de cobranza se anunciará en el Tablón de Anuncios del Ayuntamiento, así como en el Boletín Oficial de la Provincia, en cumplimiento de lo preceptuado en el Reglamento General de Recaudación para los tributos de cobro periódico y notificación colectiva, con indicación del lugar, plazo y forma en que deba ser satisfecha la deuda tributaria.</text:span> </text:p>
      <text:p text:style-name="P44"><text:span text:style-name="T41">5. Las deudas no satisfechas en período voluntario serán exigidas por la vía de apremio, con los recargos del período ejecutivo que correspondan (5%, 10% ó 20%).</text:span> </text:p>
      <text:p text:style-name="P44"/>
      <text:p text:style-name="P46">ARTÍCULO 9º. EXENCIONES Y BONIFICACIONES. </text:p>
      <text:p text:style-name="P44"><text:span text:style-name="T41">1. De conformidad con el artículo 9 del TR-LRHL, no se reconocerá beneficio fiscal alguno,salvo los que vengan previstos en normas con rango de Ley, o los derivados de los Tratados Internacionales.</text:span> </text:p>
      <text:p text:style-name="P44"><text:span text:style-name="T41">2. No obstante lo anterior, no están obligados al pago de la tasa los Servicios y Dependencias municipales.</text:span> </text:p>
      <text:p text:style-name="P44"/>
      <text:p text:style-name="P46">ARTÍCULO 10º. INFRACCIONES Y SANCIONES TRIBUTARIAS. </text:p>
      <text:p text:style-name="P47">En todo lo relativo a la calificación de infracciones tributarias, así como de las sanciones que a las mismas correspondan en cada caso, además de lo previsto en esta Ordenanza, se estará a lo dispuesto en la Ley General Tributaria y demás normativa de vigente aplicación que la complementen y desarrollen. </text:p>
      <text:p text:style-name="P47"/>
      <text:p text:style-name="P44"><text:span text:style-name="T5">DISPOSICIÓN ADICIONAL PRIMERA.</text:span> </text:p>
      <text:p text:style-name="P44"><text:span text:style-name="T41">Se faculta a la Alcaldía al objeto de dictar los Bandos o Normas complementarias de gestión, técnicas y de interpretación que se estimen necesarias para la aplicación de la presente Ordenanza y para el desarrollo de la prestación del Servicio. Todo ello de conformidad con lo dispuesto en la Ley General Tributaria, en concordancia con las normas del Derecho Común.</text:span> </text:p>
      <text:p text:style-name="P44"/>
      <text:p text:style-name="P48"><text:span text:style-name="T2">DISPOSICIÓN ADICIONAL SEGUNDA.</text:span> </text:p>
      <text:p text:style-name="P44"><text:span text:style-name="T41">En todo lo no previsto en la presente Ordenanza se estará a lo dispuesto en el Texto Refundido de la Ley Reguladora de las Haciendas Locales, en la Ley General Tributaria, en la Ley de Bases de Régimen Local, en el Reglamento General de Recaudación, y demás normas que las complementen y desarrollen.</text:span> </text:p>
      <text:p text:style-name="P44"/>
      <text:p text:style-name="P48"><text:span text:style-name="T2">DISPOSICIÓN DEROGATORIA.</text:span> </text:p>
      <text:p text:style-name="P44"><text:span text:style-name="T41">A la entrada en vigor de la presente Ordenanza, quedan derogadas cuantas disposiciones reglamentarias de ámbito local se opongan a la misma.</text:span> </text:p>
      <text:p text:style-name="P44"/>
      <text:p text:style-name="P44"><text:span text:style-name="T5">DISPOSICIÓN FINAL.</text:span> </text:p>
      <text:p text:style-name="P42">La presente Ordenanza Fiscal entrará en vigor al día siguiente de su publicación en el Boletín Oficial de la Provincia, y comenzará a aplicarse a partir de dicho día, permaneciendo en vigor hasta que se acuerde su modificación o derogación expresa.”</text:p>
      <text:p text:style-name="P39"/>
      <text:p text:style-name="P39"/>
      <text:p text:style-name="P40"><text:span text:style-name="T3">El Pleno de este Ayuntamiento, en sesión de fecha 9 de octubre de 2023, aprobó inicialmente</text:span> la modificación de la Ordenanza <text:span text:style-name="T43">f</text:span><text:span text:style-name="T6">iscal reguladora de las <text:s/></text:span><text:span text:style-name="Strong_20_Emphasis"><text:span text:style-name="T16">tasas por prestación del servicio de alcantarillado </text:span></text:span><text:soft-page-break/><text:span text:style-name="Strong_20_Emphasis"><text:span text:style-name="T16">y tratamiento y depuración de aguas residuales, y el anuncio del mismo se publicó en el</text:span></text:span><text:span text:style-name="Strong_20_Emphasis"><text:span text:style-name="T15"> BOP de Las Palmas número 124 de 13 de octubre de 2023</text:span></text:span><text:span text:style-name="Strong_20_Emphasis"><text:span text:style-name="T16">, </text:span></text:span>y el texto íntegro de la normativa aprobada en el tablón de edictos y página web de este Ayuntamient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text:page-number></text:span></text:span><text:span text:style-name="Fuente_20_de_20_párrafo_20_predeter."><text:span text:style-name="MT1"> de </text:span></text:span><text:span text:style-name="Fuente_20_de_20_párrafo_20_predeter."><text:span text:style-name="MT1"><text:page-count>8</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8</text:page-number></text:span></text:span><text:span text:style-name="Fuente_20_de_20_párrafo_20_predeter."><text:span text:style-name="MT1"> de </text:span></text:span><text:span text:style-name="Fuente_20_de_20_párrafo_20_predeter."><text:span text:style-name="MT1"><text:page-count>8</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0T12:34:01.80</dc:date>
    <meta:editing-cycles>46</meta:editing-cycles>
    <meta:editing-duration>PT6H28M1S</meta:editing-duration>
    <meta:document-statistic meta:table-count="5" meta:image-count="1" meta:object-count="0" meta:page-count="8" meta:paragraph-count="184" meta:word-count="4508" meta:character-count="28095"/>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